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Symbol" svg:font-family="Symbol" style:font-pitch="variable" style:font-family-generic="roman" style:font-charset="x-symbol"/>
    <style:font-face style:name="Arial" svg:font-family="Arial" style:font-pitch="variable" style:font-family-generic="swiss"/>
    <style:font-face style:name="Cambria" svg:font-family="Cambria" style:font-pitch="variable" style:font-family-generic="roman"/>
    <style:font-face style:name="SimSun" svg:font-family="SimSun" style:font-pitch="variable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fo:font-size="11pt" style:font-size-asian="11pt" style:font-name-complex="Arial" style:font-size-complex="11pt" fo:font-weight="bold" style:font-weight-asian="bold"/>
    </style:style>
    <style:style style:name="P2" style:family="paragraph" style:parent-style-name="Normal">
      <style:paragraph-properties fo:text-align="center"/>
      <style:text-properties fo:font-size="11pt" style:font-size-asian="11pt" style:font-name-complex="Arial" style:font-size-complex="11pt" fo:font-weight="bold" style:font-weight-asian="bold"/>
    </style:style>
    <style:style style:name="P3" style:family="paragraph" style:parent-style-name="Normal">
      <style:paragraph-properties fo:text-align="center"/>
    </style:style>
    <style:style style:name="T3_1" style:family="text">
      <style:text-properties fo:font-size="11pt" style:font-size-asian="11pt" style:font-name-complex="Arial" style:font-size-complex="11pt" fo:font-weight="bold" style:font-weight-asian="bold"/>
    </style:style>
    <style:style style:name="P4" style:family="paragraph" style:parent-style-name="Normal">
      <style:paragraph-properties fo:text-align="center"/>
      <style:text-properties fo:font-size="11pt" style:font-size-asian="11pt" style:font-name-complex="Arial" style:font-size-complex="11pt" fo:font-weight="bold" style:font-weight-asian="bold"/>
    </style:style>
    <style:style style:name="Table1" style:family="table">
      <style:table-properties table:align="center" style:width="15.582cm" fo:margin-left="1.439cm"/>
    </style:style>
    <style:style style:name="Column1" style:family="table-column">
      <style:table-column-properties style:column-width="15.582cm"/>
    </style:style>
    <style:style style:name="Row1" style:family="table-row">
      <style:table-row-properties style:min-row-height="1.406cm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 fo:line-height="107%"/>
    </style:style>
    <style:style style:name="T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P6" style:family="paragraph" style:parent-style-name="Normal">
      <style:paragraph-properties fo:text-align="justify" fo:line-height="107%"/>
      <style:text-properties fo:font-style="italic" style:font-style-asian="italic" style:font-style-complex="italic" fo:color="#1f497d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7" style:family="paragraph" style:parent-style-name="Normal">
      <style:paragraph-properties fo:text-align="justify" fo:line-height="107%"/>
    </style:style>
    <style:style style:name="T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8" style:family="paragraph" style:parent-style-name="Normal">
      <style:paragraph-properties fo:text-align="justify" fo:line-height="107%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9" style:family="paragraph" style:parent-style-name="Normal">
      <style:paragraph-properties fo:text-align="justify"/>
    </style:style>
    <style:style style:name="T9_1" style:family="text">
      <style:text-properties fo:font-style="italic" style:font-style-asian="italic" style:font-style-complex="italic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9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9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9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10" style:family="paragraph" style:parent-style-name="Normal">
      <style:paragraph-properties fo:text-align="justify"/>
      <style:text-properties fo:font-style="italic" style:font-style-asian="italic" style:font-style-complex="italic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11" style:family="paragraph" style:parent-style-name="Normal">
      <style:paragraph-properties fo:text-align="justify"/>
    </style:style>
    <style:style style:name="T11_1" style:family="text">
      <style:text-properties fo:font-style="italic" style:font-style-asian="italic" style:font-style-complex="italic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1_2" style:family="text">
      <style:text-properties fo:font-style="italic" style:font-style-asian="italic" style:font-style-complex="italic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1_3" style:family="text">
      <style:text-properties fo:font-style="italic" style:font-style-asian="italic" style:font-style-complex="italic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1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1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12" style:family="paragraph" style:parent-style-name="Normal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13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Table2" style:family="table">
      <style:table-properties table:align="center" style:width="16.445cm" fo:margin-left="1.007cm"/>
    </style:style>
    <style:style style:name="Column2" style:family="table-column">
      <style:table-column-properties style:column-width="6.191cm"/>
    </style:style>
    <style:style style:name="Column3" style:family="table-column">
      <style:table-column-properties style:column-width="3.052cm"/>
    </style:style>
    <style:style style:name="Column4" style:family="table-column">
      <style:table-column-properties style:column-width="7.202cm"/>
    </style:style>
    <style:style style:name="Row2" style:family="table-row">
      <style:table-row-properties style:min-row-height="1.217cm"/>
    </style:style>
    <style:style style:name="Cell2" style:family="table-cell">
      <style:table-cell-properties style:vertical-align="top" fo:border-top="#000000 0.018cm solid" fo:border-bottom="#000000 0.009cm dotte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margin-top="0.071cm" fo:margin-bottom="0.071cm"/>
    </style:style>
    <style:style style:name="T1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14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14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14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Row3" style:family="table-row">
      <style:table-row-properties style:min-row-height="1.217cm"/>
    </style:style>
    <style:style style:name="Cell3" style:family="table-cell">
      <style:table-cell-properties style:vertical-align="top" fo:border-top="#000000 0.018cm solid" fo:border-bottom="#000000 0.009cm dotte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margin-top="0.071cm"/>
    </style:style>
    <style:style style:name="T1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P16" style:family="paragraph" style:parent-style-name="Normal">
      <style:paragraph-properties fo:margin-top="0.071cm" fo:margin-bottom="0.071cm"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P17" style:family="paragraph" style:parent-style-name="Normal">
      <style:paragraph-properties fo:text-align="justify"/>
    </style:style>
    <style:style style:name="T1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7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7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7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7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7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7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7_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7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7_1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7_1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7_1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7_1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7_1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7_1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7_1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7_1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7_1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7_1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7_2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7_2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7_2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7_2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7_2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7_2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7_2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18" style:family="paragraph" style:parent-style-name="Normal">
      <style:paragraph-properties fo:text-align="justify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19" style:family="paragraph" style:parent-style-name="Normal">
      <style:paragraph-properties fo:margin-top="0.071cm" fo:margin-bottom="0.071cm"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4" style:family="table-row">
      <style:table-row-properties style:min-row-height="0.728cm"/>
    </style:style>
    <style:style style:name="Cell4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margin-top="0.071cm"/>
    </style:style>
    <style:style style:name="T2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P21" style:family="paragraph" style:parent-style-name="Normal">
      <style:paragraph-properties fo:margin-top="0.071cm" fo:margin-bottom="0.071cm"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P22" style:family="paragraph" style:parent-style-name="Normal">
      <style:paragraph-properties fo:text-align="justify"/>
    </style:style>
    <style:style style:name="T2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2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2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2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2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2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2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2_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2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2_1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2_1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2_1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2_1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2_1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2_1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2_1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2_1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2_1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2_1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2_2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2_2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2_2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2_2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23" style:family="paragraph" style:parent-style-name="Normal">
      <style:paragraph-properties fo:text-align="justify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24" style:family="paragraph" style:parent-style-name="Normal">
      <style:paragraph-properties fo:text-align="justify"/>
    </style:style>
    <style:style style:name="T2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4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4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4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4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4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4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4_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4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4_1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4_1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4_1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4_1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4_1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4_1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4_1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4_1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4_1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4_1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4_2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4_2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4_2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25" style:family="paragraph" style:parent-style-name="para_20_main">
      <style:paragraph-properties style:text-autospace="none" fo:text-align="justify" fo:margin-top="0.423cm" fo:margin-left="0cm" style:punctuation-wrap="simple" fo:hyphenation-ladder-count="no-limit"/>
      <style:text-properties fo:hyphenate="false" fo:hyphenation-remain-char-count="2" fo:hyphenation-push-char-count="2"/>
    </style:style>
    <style:style style:name="T2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normal" style:letter-kerning="true"/>
    </style:style>
    <style:style style:name="T25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normal" style:letter-kerning="true"/>
    </style:style>
    <style:style style:name="T25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normal" style:letter-kerning="true"/>
    </style:style>
    <style:style style:name="T25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normal" style:letter-kerning="true"/>
    </style:style>
    <style:style style:name="T25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normal" style:letter-kerning="true"/>
    </style:style>
    <style:style style:name="T25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normal" style:letter-kerning="true"/>
    </style:style>
    <style:style style:name="T25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normal" style:letter-kerning="true"/>
    </style:style>
    <style:style style:name="T25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normal" style:letter-kerning="true"/>
    </style:style>
    <style:style style:name="T25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normal" style:letter-kerning="true"/>
    </style:style>
    <style:style style:name="T25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normal" style:letter-kerning="true"/>
    </style:style>
    <style:style style:name="T25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normal" style:letter-kerning="true"/>
    </style:style>
    <style:style style:name="T25_1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normal" style:letter-kerning="true"/>
    </style:style>
    <style:style style:name="T25_1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normal" style:letter-kerning="true"/>
    </style:style>
    <style:style style:name="T25_1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normal" style:letter-kerning="true"/>
    </style:style>
    <style:style style:name="T25_1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normal" style:letter-kerning="true"/>
    </style:style>
    <style:style style:name="T25_1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normal" style:letter-kerning="true"/>
    </style:style>
    <style:style style:name="T25_1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normal" style:letter-kerning="true"/>
    </style:style>
    <style:style style:name="T25_1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normal" style:letter-kerning="true"/>
    </style:style>
    <style:style style:name="T25_1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normal" style:letter-kerning="true"/>
    </style:style>
    <style:style style:name="T25_2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normal" style:letter-kerning="true"/>
    </style:style>
    <style:style style:name="T25_2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normal" style:letter-kerning="true"/>
    </style:style>
    <style:style style:name="P26" style:family="paragraph" style:parent-style-name="Normal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Row5" style:family="table-row">
      <style:table-row-properties style:min-row-height="0.728cm"/>
    </style:style>
    <style:style style:name="Cell5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27" style:family="paragraph" style:parent-style-name="Normal">
      <style:paragraph-properties fo:margin-top="0.071cm"/>
    </style:style>
    <style:style style:name="T2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27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7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7_4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27_5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28" style:family="paragraph" style:parent-style-name="Normal">
      <style:paragraph-properties fo:margin-top="0.071cm" fo:margin-bottom="0.071cm"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6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29" style:family="paragraph" style:parent-style-name="Normal">
      <style:paragraph-properties fo:margin-top="0.071cm"/>
    </style:style>
    <style:style style:name="T2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29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P30" style:family="paragraph" style:parent-style-name="Normal">
      <style:paragraph-properties fo:margin-top="0.071cm"/>
    </style:style>
    <style:style style:name="T3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T30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P31" style:family="paragraph" style:parent-style-name="Normal">
      <style:paragraph-properties fo:margin-top="0.071cm" fo:margin-bottom="0.071cm"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Row6" style:family="table-row">
      <style:table-row-properties style:min-row-height="1.582cm"/>
    </style:style>
    <style:style style:name="Cell7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margin-top="0.071cm"/>
    </style:style>
    <style:style style:name="T3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P33" style:family="paragraph" style:parent-style-name="Normal">
      <style:paragraph-properties fo:margin-top="0.071cm" fo:margin-bottom="0.071cm"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8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margin-top="0.071cm"/>
    </style:style>
    <style:style style:name="T3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P35" style:family="paragraph" style:parent-style-name="Normal">
      <style:paragraph-properties fo:margin-top="0.071cm" fo:margin-bottom="0.071cm"/>
    </style:style>
    <style:style style:name="T3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Row7" style:family="table-row">
      <style:table-row-properties style:min-row-height="0.887cm"/>
    </style:style>
    <style:style style:name="Cell9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margin-top="0.071cm" fo:margin-bottom="0.071cm"/>
    </style:style>
    <style:style style:name="T3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10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margin-top="0.071cm"/>
    </style:style>
    <style:style style:name="T37_1" style:family="text">
      <style:text-properties fo:font-style="italic" style:font-style-asian="italic" style:font-style-complex="italic"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38" style:family="paragraph" style:parent-style-name="Normal">
      <style:paragraph-properties fo:margin-top="0.071cm" fo:margin-bottom="0.071cm"/>
    </style:style>
    <style:style style:name="T38_1" style:family="text">
      <style:text-properties fo:font-style="italic" style:font-style-asian="italic" style:font-style-complex="italic"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8" style:family="table-row">
      <style:table-row-properties style:min-row-height="0.728cm"/>
    </style:style>
    <style:style style:name="Cell11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margin-top="0.071cm"/>
    </style:style>
    <style:style style:name="T3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P40" style:family="paragraph" style:parent-style-name="Normal">
      <style:paragraph-properties fo:margin-top="0.071cm" fo:margin-bottom="0.071cm"/>
    </style:style>
    <style:style style:name="T40_1" style:family="text">
      <style:text-properties fo:font-style="italic" style:font-style-asian="italic" style:font-style-complex="italic"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9" style:family="table-row">
      <style:table-row-properties style:min-row-height="0.529cm"/>
    </style:style>
    <style:style style:name="Cell12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41" style:family="paragraph" style:parent-style-name="Normal">
      <style:paragraph-properties fo:margin-top="0.071cm" fo:margin-bottom="0.071cm"/>
    </style:style>
    <style:style style:name="T4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13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09cm dotted" fo:wrap-option="wrap"/>
    </style:style>
    <style:style style:name="P42" style:family="paragraph" style:parent-style-name="Normal">
      <style:paragraph-properties fo:margin-top="0.071cm" fo:margin-bottom="0.071cm"/>
    </style:style>
    <style:style style:name="T42_1" style:family="text">
      <style:text-properties fo:font-style="italic" style:font-style-asian="italic" fo:color="#1f497d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4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43" style:family="paragraph" style:parent-style-name="Normal">
      <style:paragraph-properties fo:margin-top="0.071cm"/>
    </style:style>
    <style:style style:name="T4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P44" style:family="paragraph" style:parent-style-name="Normal">
      <style:paragraph-properties fo:margin-top="0.071cm" fo:margin-bottom="0.071cm"/>
    </style:style>
    <style:style style:name="T4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Row10" style:family="table-row">
      <style:table-row-properties style:min-row-height="0.529cm"/>
    </style:style>
    <style:style style:name="Cell15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45" style:family="paragraph" style:parent-style-name="Normal">
      <style:paragraph-properties fo:margin-top="0.071cm" fo:margin-bottom="0.071cm"/>
    </style:style>
    <style:style style:name="T4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16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09cm dotted" fo:wrap-option="wrap"/>
    </style:style>
    <style:style style:name="P46" style:family="paragraph" style:parent-style-name="Normal">
      <style:paragraph-properties fo:margin-top="0.071cm" fo:margin-bottom="0.071cm"/>
    </style:style>
    <style:style style:name="T46_1" style:family="text">
      <style:text-properties fo:font-style="italic" style:font-style-asian="italic" fo:color="#1f497d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6_2" style:family="text">
      <style:text-properties fo:font-style="italic" style:font-style-asian="italic" fo:color="#1f497d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7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47" style:family="paragraph" style:parent-style-name="Normal">
      <style:paragraph-properties fo:margin-top="0.071cm" fo:margin-bottom="0.071cm"/>
    </style:style>
    <style:style style:name="T4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Row11" style:family="table-row">
      <style:table-row-properties style:min-row-height="0.529cm"/>
    </style:style>
    <style:style style:name="Cell18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48" style:family="paragraph" style:parent-style-name="Normal">
      <style:paragraph-properties fo:margin-top="0.071cm"/>
    </style:style>
    <style:style style:name="T4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48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P49" style:family="paragraph" style:parent-style-name="Normal">
      <style:paragraph-properties fo:margin-top="0.071cm" fo:margin-bottom="0.071cm"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19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09cm dotted" fo:wrap-option="wrap"/>
    </style:style>
    <style:style style:name="P50" style:family="paragraph" style:parent-style-name="Normal">
      <style:paragraph-properties fo:margin-top="0.071cm" fo:margin-bottom="0.071cm"/>
    </style:style>
    <style:style style:name="T5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20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51" style:family="paragraph" style:parent-style-name="Normal">
      <style:paragraph-properties fo:margin-top="0.071cm" fo:margin-bottom="0.071cm"/>
    </style:style>
    <style:style style:name="T5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Row12" style:family="table-row">
      <style:table-row-properties style:min-row-height="0.529cm"/>
    </style:style>
    <style:style style:name="Cell21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52" style:family="paragraph" style:parent-style-name="Normal">
      <style:paragraph-properties fo:margin-top="0.071cm"/>
    </style:style>
    <style:style style:name="T5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P53" style:family="paragraph" style:parent-style-name="Normal">
      <style:paragraph-properties fo:margin-top="0.071cm" fo:margin-bottom="0.071cm"/>
      <style:text-properties fo:font-style="italic" style:font-style-asian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22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54" style:family="paragraph" style:parent-style-name="Normal">
      <style:paragraph-properties fo:margin-top="0.071cm" fo:margin-bottom="0.071cm"/>
    </style:style>
    <style:style style:name="T54_1" style:family="text" style:parent-style-name="Style1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55" style:family="paragraph" style:parent-style-name="Normal">
      <style:text-properties fo:font-size="11pt" style:font-size-asian="11pt" style:font-name-complex="Arial" style:font-size-complex="11pt"/>
    </style:style>
    <style:style style:name="P56" style:family="paragraph" style:parent-style-name="Normal">
      <style:paragraph-properties fo:text-align="center"/>
      <style:text-properties fo:font-size="11pt" style:font-size-asian="11pt" style:font-name-complex="Arial" style:font-size-complex="11pt" fo:font-weight="bold" style:font-weight-asian="bold"/>
    </style:style>
    <style:style style:name="P57" style:family="paragraph" style:parent-style-name="Normal">
      <style:paragraph-properties fo:break-before="page"/>
    </style:style>
    <style:style style:name="P58" style:family="paragraph" style:parent-style-name="Normal">
      <style:text-properties fo:font-size="11pt" style:font-name-asian="宋体" style:font-size-asian="11pt" style:font-name-complex="Arial" style:font-size-complex="11pt" fo:language-asian="en" fo:country-asian="GB"/>
    </style:style>
    <style:style style:name="P59" style:family="paragraph" style:parent-style-name="Heading_20_2">
      <style:paragraph-properties fo:background-color="#dbe5f1" fo:padding-top="0.035cm" fo:border-top="#000000 0.018cm solid" fo:margin-top="0.071cm" fo:padding-bottom="0.035cm" fo:border-bottom="#000000 0.018cm solid" fo:margin-bottom="0.071cm" fo:padding-left="0.141cm" fo:border-left="#000000 0.018cm solid" fo:padding-right="0.141cm" fo:border-right="#000000 0.018cm solid"/>
      <style:text-properties fo:font-style="normal" style:font-style-asian="normal" fo:font-size="11pt" style:font-size-asian="11pt" style:font-size-complex="11pt"/>
    </style:style>
    <style:style style:name="T59_1" style:family="text">
      <style:text-properties fo:font-style="normal" style:font-style-asian="normal" fo:font-size="11pt" style:font-size-asian="11pt" style:font-size-complex="11pt"/>
    </style:style>
    <style:style style:name="P60" style:family="paragraph" style:parent-style-name="Normal">
      <style:paragraph-properties fo:text-indent="-0.499cm" fo:margin-left="0.501cm"/>
      <style:text-properties fo:font-size="11pt" style:font-size-asian="11pt" style:font-name-complex="Arial" style:font-size-complex="11pt" style:font-weight-complex="bold"/>
    </style:style>
    <style:style style:name="P61" style:family="paragraph" style:parent-style-name="Normal"/>
    <style:style style:name="T61_1" style:family="text">
      <style:text-properties fo:color="#4f81bd" fo:font-size="11pt" style:font-name-asian="宋体" style:font-size-asian="11pt" style:font-name-complex="Arial" style:font-size-complex="11pt" fo:language-asian="en" fo:country-asian="GB" fo:font-weight="bold" style:font-weight-asian="bold" style:font-weight-complex="bold"/>
    </style:style>
    <style:style style:name="P62" style:family="paragraph" style:parent-style-name="Normal">
      <style:text-properties fo:font-size="11pt" style:font-name-asian="宋体" style:font-size-asian="11pt" style:font-name-complex="Arial" style:font-size-complex="11pt" fo:language-asian="en" fo:country-asian="GB" fo:font-weight="bold" style:font-weight-asian="bold" style:font-weight-complex="bold"/>
    </style:style>
    <style:style style:name="P63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63_1" style:family="text">
      <style:text-properties fo:font-size="11pt" style:font-name-asian="Arial" style:font-size-asian="11pt" style:font-name-complex="Arial" style:font-size-complex="11pt"/>
    </style:style>
    <style:style style:name="T63_2" style:family="text">
      <style:text-properties fo:font-size="11pt" style:font-name-asian="Arial" style:font-size-asian="11pt" style:font-name-complex="Arial" style:font-size-complex="11pt"/>
    </style:style>
    <style:style style:name="T63_3" style:family="text">
      <style:text-properties fo:font-size="11pt" style:font-name-asian="Arial" style:font-size-asian="11pt" style:font-name-complex="Arial" style:font-size-complex="11pt"/>
    </style:style>
    <style:style style:name="T63_4" style:family="text">
      <style:text-properties fo:font-size="11pt" style:font-name-asian="Arial" style:font-size-asian="11pt" style:font-name-complex="Arial" style:font-size-complex="11pt"/>
    </style:style>
    <style:style style:name="T63_5" style:family="text">
      <style:text-properties fo:font-size="11pt" style:font-name-asian="Arial" style:font-size-asian="11pt" style:font-name-complex="Arial" style:font-size-complex="11pt"/>
    </style:style>
    <style:style style:name="T63_6" style:family="text">
      <style:text-properties fo:font-size="11pt" style:font-name-asian="Arial" style:font-size-asian="11pt" style:font-name-complex="Arial" style:font-size-complex="11pt"/>
    </style:style>
    <style:style style:name="T63_7" style:family="text">
      <style:text-properties fo:font-size="11pt" style:font-name-asian="Arial" style:font-size-asian="11pt" style:font-name-complex="Arial" style:font-size-complex="11pt"/>
    </style:style>
    <style:style style:name="T63_8" style:family="text">
      <style:text-properties fo:font-size="11pt" style:font-name-asian="Arial" style:font-size-asian="11pt" style:font-name-complex="Arial" style:font-size-complex="11pt"/>
    </style:style>
    <style:style style:name="T63_9" style:family="text">
      <style:text-properties fo:font-size="11pt" style:font-name-asian="Arial" style:font-size-asian="11pt" style:font-name-complex="Arial" style:font-size-complex="11pt"/>
    </style:style>
    <style:style style:name="T63_10" style:family="text">
      <style:text-properties fo:font-size="11pt" style:font-name-asian="Arial" style:font-size-asian="11pt" style:font-name-complex="Arial" style:font-size-complex="11pt"/>
    </style:style>
    <style:style style:name="T63_11" style:family="text">
      <style:text-properties fo:font-size="11pt" style:font-name-asian="Arial" style:font-size-asian="11pt" style:font-name-complex="Arial" style:font-size-complex="11pt"/>
    </style:style>
    <style:style style:name="T63_12" style:family="text">
      <style:text-properties fo:font-size="11pt" style:font-name-asian="Arial" style:font-size-asian="11pt" style:font-name-complex="Arial" style:font-size-complex="11pt"/>
    </style:style>
    <style:style style:name="P64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65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65_1" style:family="text">
      <style:text-properties fo:font-size="11pt" style:font-name-asian="Arial" style:font-size-asian="11pt" style:font-name-complex="Arial" style:font-size-complex="11pt"/>
    </style:style>
    <style:style style:name="T65_2" style:family="text">
      <style:text-properties fo:font-size="11pt" style:font-name-asian="Arial" style:font-size-asian="11pt" style:font-name-complex="Arial" style:font-size-complex="11pt"/>
    </style:style>
    <style:style style:name="T65_3" style:family="text">
      <style:text-properties fo:font-size="11pt" style:font-name-asian="Arial" style:font-size-asian="11pt" style:font-name-complex="Arial" style:font-size-complex="11pt"/>
    </style:style>
    <style:style style:name="T65_4" style:family="text">
      <style:text-properties fo:font-size="11pt" style:font-name-asian="Arial" style:font-size-asian="11pt" style:font-name-complex="Arial" style:font-size-complex="11pt"/>
    </style:style>
    <style:style style:name="T65_5" style:family="text">
      <style:text-properties fo:font-size="11pt" style:font-name-asian="Arial" style:font-size-asian="11pt" style:font-name-complex="Arial" style:font-size-complex="11pt"/>
    </style:style>
    <style:style style:name="T65_6" style:family="text">
      <style:text-properties fo:font-size="11pt" style:font-name-asian="Arial" style:font-size-asian="11pt" style:font-name-complex="Arial" style:font-size-complex="11pt"/>
    </style:style>
    <style:style style:name="T65_7" style:family="text">
      <style:text-properties fo:font-size="11pt" style:font-name-asian="Arial" style:font-size-asian="11pt" style:font-name-complex="Arial" style:font-size-complex="11pt"/>
    </style:style>
    <style:style style:name="T65_8" style:family="text">
      <style:text-properties fo:font-size="11pt" style:font-name-asian="Arial" style:font-size-asian="11pt" style:font-name-complex="Arial" style:font-size-complex="11pt"/>
    </style:style>
    <style:style style:name="T65_9" style:family="text">
      <style:text-properties fo:font-size="11pt" style:font-name-asian="Arial" style:font-size-asian="11pt" style:font-name-complex="Arial" style:font-size-complex="11pt" fo:language="en" fo:country="ID"/>
    </style:style>
    <style:style style:name="T65_10" style:family="text">
      <style:text-properties fo:font-size="11pt" style:font-name-asian="Arial" style:font-size-asian="11pt" style:font-name-complex="Arial" style:font-size-complex="11pt"/>
    </style:style>
    <style:style style:name="T65_11" style:family="text">
      <style:text-properties fo:font-size="11pt" style:font-name-asian="Arial" style:font-size-asian="11pt" style:font-name-complex="Arial" style:font-size-complex="11pt"/>
    </style:style>
    <style:style style:name="T65_12" style:family="text">
      <style:text-properties fo:font-size="11pt" style:font-name-asian="Arial" style:font-size-asian="11pt" style:font-name-complex="Arial" style:font-size-complex="11pt"/>
    </style:style>
    <style:style style:name="T65_13" style:family="text">
      <style:text-properties fo:font-size="11pt" style:font-name-asian="Arial" style:font-size-asian="11pt" style:font-name-complex="Arial" style:font-size-complex="11pt"/>
    </style:style>
    <style:style style:name="T65_14" style:family="text">
      <style:text-properties fo:font-size="11pt" style:font-name-asian="Arial" style:font-size-asian="11pt" style:font-name-complex="Arial" style:font-size-complex="11pt"/>
    </style:style>
    <style:style style:name="T65_15" style:family="text">
      <style:text-properties fo:font-size="11pt" style:font-name-asian="Arial" style:font-size-asian="11pt" style:font-name-complex="Arial" style:font-size-complex="11pt"/>
    </style:style>
    <style:style style:name="T65_16" style:family="text">
      <style:text-properties fo:font-size="11pt" style:font-name-asian="Arial" style:font-size-asian="11pt" style:font-name-complex="Arial" style:font-size-complex="11pt"/>
    </style:style>
    <style:style style:name="T65_17" style:family="text">
      <style:text-properties fo:font-size="11pt" style:font-name-asian="Arial" style:font-size-asian="11pt" style:font-name-complex="Arial" style:font-size-complex="11pt"/>
    </style:style>
    <style:style style:name="T65_18" style:family="text">
      <style:text-properties fo:font-size="11pt" style:font-name-asian="Arial" style:font-size-asian="11pt" style:font-name-complex="Arial" style:font-size-complex="11pt"/>
    </style:style>
    <style:style style:name="T65_19" style:family="text">
      <style:text-properties fo:font-size="11pt" style:font-name-asian="Arial" style:font-size-asian="11pt" style:font-name-complex="Arial" style:font-size-complex="11pt"/>
    </style:style>
    <style:style style:name="T65_20" style:family="text">
      <style:text-properties fo:font-size="11pt" style:font-name-asian="Arial" style:font-size-asian="11pt" style:font-name-complex="Arial" style:font-size-complex="11pt"/>
    </style:style>
    <style:style style:name="T65_21" style:family="text">
      <style:text-properties fo:font-size="11pt" style:font-name-asian="Arial" style:font-size-asian="11pt" style:font-name-complex="Arial" style:font-size-complex="11pt"/>
    </style:style>
    <style:style style:name="T65_22" style:family="text">
      <style:text-properties fo:font-size="11pt" style:font-name-asian="Arial" style:font-size-asian="11pt" style:font-name-complex="Arial" style:font-size-complex="11pt"/>
    </style:style>
    <style:style style:name="T65_23" style:family="text">
      <style:text-properties fo:font-size="11pt" style:font-name-asian="Arial" style:font-size-asian="11pt" style:font-name-complex="Arial" style:font-size-complex="11pt"/>
    </style:style>
    <style:style style:name="T65_24" style:family="text">
      <style:text-properties fo:font-size="11pt" style:font-name-asian="Arial" style:font-size-asian="11pt" style:font-name-complex="Arial" style:font-size-complex="11pt"/>
    </style:style>
    <style:style style:name="T65_25" style:family="text">
      <style:text-properties fo:font-size="11pt" style:font-name-asian="Arial" style:font-size-asian="11pt" style:font-name-complex="Arial" style:font-size-complex="11pt"/>
    </style:style>
    <style:style style:name="T65_26" style:family="text">
      <style:text-properties fo:font-size="11pt" style:font-name-asian="Arial" style:font-size-asian="11pt" style:font-name-complex="Arial" style:font-size-complex="11pt"/>
    </style:style>
    <style:style style:name="T65_27" style:family="text">
      <style:text-properties fo:font-size="11pt" style:font-name-asian="Arial" style:font-size-asian="11pt" style:font-name-complex="Arial" style:font-size-complex="11pt"/>
    </style:style>
    <style:style style:name="T65_28" style:family="text">
      <style:text-properties fo:font-size="11pt" style:font-name-asian="Arial" style:font-size-asian="11pt" style:font-name-complex="Arial" style:font-size-complex="11pt"/>
    </style:style>
    <style:style style:name="T65_29" style:family="text">
      <style:text-properties fo:font-size="11pt" style:font-name-asian="Arial" style:font-size-asian="11pt" style:font-name-complex="Arial" style:font-size-complex="11pt"/>
    </style:style>
    <style:style style:name="T65_30" style:family="text">
      <style:text-properties fo:font-size="11pt" style:font-name-asian="Arial" style:font-size-asian="11pt" style:font-name-complex="Arial" style:font-size-complex="11pt"/>
    </style:style>
    <style:style style:name="T65_31" style:family="text">
      <style:text-properties fo:font-size="11pt" style:font-name-asian="Arial" style:font-size-asian="11pt" style:font-name-complex="Arial" style:font-size-complex="11pt"/>
    </style:style>
    <style:style style:name="T65_32" style:family="text">
      <style:text-properties fo:font-size="11pt" style:font-name-asian="Arial" style:font-size-asian="11pt" style:font-name-complex="Arial" style:font-size-complex="11pt"/>
    </style:style>
    <style:style style:name="T65_33" style:family="text">
      <style:text-properties fo:font-size="11pt" style:font-name-asian="Arial" style:font-size-asian="11pt" style:font-name-complex="Arial" style:font-size-complex="11pt"/>
    </style:style>
    <style:style style:name="T65_34" style:family="text">
      <style:text-properties fo:font-size="11pt" style:font-name-asian="Arial" style:font-size-asian="11pt" style:font-name-complex="Arial" style:font-size-complex="11pt"/>
    </style:style>
    <style:style style:name="T65_35" style:family="text">
      <style:text-properties fo:font-size="11pt" style:font-name-asian="Arial" style:font-size-asian="11pt" style:font-name-complex="Arial" style:font-size-complex="11pt"/>
    </style:style>
    <style:style style:name="T65_36" style:family="text">
      <style:text-properties fo:font-size="11pt" style:font-name-asian="Arial" style:font-size-asian="11pt" style:font-name-complex="Arial" style:font-size-complex="11pt"/>
    </style:style>
    <style:style style:name="T65_37" style:family="text">
      <style:text-properties fo:font-size="11pt" style:font-name-asian="Arial" style:font-size-asian="11pt" style:font-name-complex="Arial" style:font-size-complex="11pt"/>
    </style:style>
    <style:style style:name="T65_38" style:family="text">
      <style:text-properties fo:font-size="11pt" style:font-name-asian="Arial" style:font-size-asian="11pt" style:font-name-complex="Arial" style:font-size-complex="11pt"/>
    </style:style>
    <style:style style:name="T65_39" style:family="text">
      <style:text-properties fo:font-size="11pt" style:font-name-asian="Arial" style:font-size-asian="11pt" style:font-name-complex="Arial" style:font-size-complex="11pt"/>
    </style:style>
    <style:style style:name="T65_40" style:family="text">
      <style:text-properties fo:font-size="11pt" style:font-name-asian="Arial" style:font-size-asian="11pt" style:font-name-complex="Arial" style:font-size-complex="11pt"/>
    </style:style>
    <style:style style:name="T65_41" style:family="text">
      <style:text-properties fo:font-size="11pt" style:font-name-asian="Arial" style:font-size-asian="11pt" style:font-name-complex="Arial" style:font-size-complex="11pt"/>
    </style:style>
    <style:style style:name="T65_42" style:family="text">
      <style:text-properties fo:font-size="11pt" style:font-name-asian="Arial" style:font-size-asian="11pt" style:font-name-complex="Arial" style:font-size-complex="11pt"/>
    </style:style>
    <style:style style:name="T65_43" style:family="text">
      <style:text-properties fo:font-size="11pt" style:font-name-asian="Arial" style:font-size-asian="11pt" style:font-name-complex="Arial" style:font-size-complex="11pt"/>
    </style:style>
    <style:style style:name="T65_44" style:family="text">
      <style:text-properties fo:font-size="11pt" style:font-name-asian="Arial" style:font-size-asian="11pt" style:font-name-complex="Arial" style:font-size-complex="11pt"/>
    </style:style>
    <style:style style:name="T65_45" style:family="text">
      <style:text-properties fo:font-size="11pt" style:font-name-asian="Arial" style:font-size-asian="11pt" style:font-name-complex="Arial" style:font-size-complex="11pt"/>
    </style:style>
    <style:style style:name="T65_46" style:family="text">
      <style:text-properties fo:font-size="11pt" style:font-name-asian="Arial" style:font-size-asian="11pt" style:font-name-complex="Arial" style:font-size-complex="11pt"/>
    </style:style>
    <style:style style:name="T65_47" style:family="text">
      <style:text-properties fo:font-size="11pt" style:font-name-asian="Arial" style:font-size-asian="11pt" style:font-name-complex="Arial" style:font-size-complex="11pt"/>
    </style:style>
    <style:style style:name="T65_48" style:family="text">
      <style:text-properties fo:font-size="11pt" style:font-name-asian="Arial" style:font-size-asian="11pt" style:font-name-complex="Arial" style:font-size-complex="11pt"/>
    </style:style>
    <style:style style:name="T65_49" style:family="text">
      <style:text-properties fo:font-size="11pt" style:font-name-asian="Arial" style:font-size-asian="11pt" style:font-name-complex="Arial" style:font-size-complex="11pt"/>
    </style:style>
    <style:style style:name="T65_50" style:family="text">
      <style:text-properties fo:font-size="11pt" style:font-name-asian="Arial" style:font-size-asian="11pt" style:font-name-complex="Arial" style:font-size-complex="11pt"/>
    </style:style>
    <style:style style:name="T65_51" style:family="text">
      <style:text-properties fo:font-size="11pt" style:font-name-asian="Arial" style:font-size-asian="11pt" style:font-name-complex="Arial" style:font-size-complex="11pt"/>
    </style:style>
    <style:style style:name="T65_52" style:family="text">
      <style:text-properties fo:font-size="11pt" style:font-name-asian="Arial" style:font-size-asian="11pt" style:font-name-complex="Arial" style:font-size-complex="11pt"/>
    </style:style>
    <style:style style:name="T65_53" style:family="text">
      <style:text-properties fo:font-size="11pt" style:font-name-asian="Arial" style:font-size-asian="11pt" style:font-name-complex="Arial" style:font-size-complex="11pt"/>
    </style:style>
    <style:style style:name="T65_54" style:family="text">
      <style:text-properties fo:font-size="11pt" style:font-name-asian="Arial" style:font-size-asian="11pt" style:font-name-complex="Arial" style:font-size-complex="11pt"/>
    </style:style>
    <style:style style:name="P66" style:family="paragraph" style:parent-style-name="Normal">
      <style:text-properties fo:font-size="11pt" style:font-name-asian="宋体" style:font-size-asian="11pt" style:font-name-complex="Arial" style:font-size-complex="11pt" fo:language-asian="en" fo:country-asian="GB" fo:font-weight="bold" style:font-weight-asian="bold" style:font-weight-complex="bold"/>
    </style:style>
    <style:style style:name="P67" style:family="paragraph" style:parent-style-name="Normal"/>
    <style:style style:name="T67_1" style:family="text">
      <style:text-properties fo:color="#4f81bd" fo:font-size="11pt" style:font-name-asian="宋体" style:font-size-asian="11pt" style:font-name-complex="Arial" style:font-size-complex="11pt" fo:language-asian="en" fo:country-asian="GB" fo:font-weight="bold" style:font-weight-asian="bold" style:font-weight-complex="bold"/>
    </style:style>
    <style:style style:name="P68" style:family="paragraph" style:parent-style-name="Normal">
      <style:text-properties fo:color="#4f81bd" fo:font-size="11pt" style:font-name-asian="宋体" style:font-size-asian="11pt" style:font-name-complex="Arial" style:font-size-complex="11pt" fo:language-asian="en" fo:country-asian="GB" fo:font-weight="bold" style:font-weight-asian="bold" style:font-weight-complex="bold"/>
    </style:style>
    <style:style style:name="P69" style:family="paragraph" style:parent-style-name="Normal"/>
    <style:style style:name="T69_1" style:family="text">
      <style:text-properties fo:font-size="11pt" style:font-name-asian="Arial" style:font-size-asian="11pt" style:font-name-complex="Arial" style:font-size-complex="11pt" fo:language="en" fo:country="ID" fo:font-weight="bold" style:font-weight-asian="bold" style:font-weight-complex="bold"/>
    </style:style>
    <style:style style:name="T69_2" style:family="text">
      <style:text-properties fo:font-size="11pt" style:font-name-asian="Arial" style:font-size-asian="11pt" style:font-name-complex="Arial" style:font-size-complex="11pt" fo:language="en" fo:country="ID" fo:font-weight="bold" style:font-weight-asian="bold" style:font-weight-complex="bold"/>
    </style:style>
    <style:style style:name="P70" style:family="paragraph" style:parent-style-name="List_20_Paragraph">
      <style:paragraph-properties fo:text-align="justify"/>
    </style:style>
    <style:style style:name="T70_1" style:family="text">
      <style:text-properties fo:font-size="11pt" style:font-name-asian="Arial" style:font-size-asian="11pt" style:font-name-complex="Arial" style:font-size-complex="11pt" fo:language="en" fo:country="ID"/>
    </style:style>
    <style:style style:name="T70_2" style:family="text">
      <style:text-properties fo:font-size="11pt" style:font-name-asian="Arial" style:font-size-asian="11pt" style:font-name-complex="Arial" style:font-size-complex="11pt"/>
    </style:style>
    <style:style style:name="T70_3" style:family="text">
      <style:text-properties fo:font-size="11pt" style:font-name-asian="Arial" style:font-size-asian="11pt" style:font-name-complex="Arial" style:font-size-complex="11pt"/>
    </style:style>
    <style:style style:name="T70_4" style:family="text">
      <style:text-properties fo:font-size="11pt" style:font-name-asian="Arial" style:font-size-asian="11pt" style:font-name-complex="Arial" style:font-size-complex="11pt"/>
    </style:style>
    <style:style style:name="T70_5" style:family="text">
      <style:text-properties fo:font-size="11pt" style:font-name-asian="Arial" style:font-size-asian="11pt" style:font-name-complex="Arial" style:font-size-complex="11pt"/>
    </style:style>
    <style:style style:name="T70_6" style:family="text">
      <style:text-properties fo:font-size="11pt" style:font-name-asian="Arial" style:font-size-asian="11pt" style:font-name-complex="Arial" style:font-size-complex="11pt"/>
    </style:style>
    <style:style style:name="T70_7" style:family="text">
      <style:text-properties fo:font-size="11pt" style:font-name-asian="Arial" style:font-size-asian="11pt" style:font-name-complex="Arial" style:font-size-complex="11pt"/>
    </style:style>
    <style:style style:name="T70_8" style:family="text" style:parent-style-name="List_20_Paragraph">
      <style:text-properties fo:font-size="11pt" style:font-name-asian="Arial" style:font-size-asian="11pt" style:font-name-complex="Arial" style:font-size-complex="11pt"/>
    </style:style>
    <style:style style:name="P71" style:family="paragraph" style:parent-style-name="Footnote_20_text">
      <style:paragraph-properties fo:text-align="justify"/>
    </style:style>
    <style:style style:name="T71_1" style:family="text"/>
    <style:style style:name="T71_2" style:family="text"/>
    <style:style style:name="T71_3" style:family="text" style:parent-style-name="Internet_20_link"/>
    <style:style style:name="T71_4" style:family="text"/>
    <style:style style:name="T71_5" style:family="text">
      <style:text-properties fo:font-size="11pt" style:font-name-asian="Arial" style:font-size-asian="11pt" style:font-name-complex="Arial" style:font-size-complex="11pt"/>
    </style:style>
    <style:style style:name="T71_6" style:family="text">
      <style:text-properties fo:font-size="11pt" style:font-name-asian="Arial" style:font-size-asian="11pt" style:font-name-complex="Arial" style:font-size-complex="11pt"/>
    </style:style>
    <style:style style:name="P72" style:family="paragraph" style:parent-style-name="Normal">
      <style:paragraph-properties fo:margin-left="1.27cm"/>
    </style:style>
    <style:style style:name="T72_1" style:family="text">
      <style:text-properties fo:font-size="11pt" style:font-name-asian="Arial" style:font-size-asian="11pt" style:font-name-complex="Arial" style:font-size-complex="11pt" fo:language="en" fo:country="ID"/>
    </style:style>
    <style:style style:name="P73" style:family="paragraph" style:parent-style-name="List_20_Paragraph">
      <style:paragraph-properties fo:text-align="justify"/>
    </style:style>
    <style:style style:name="T73_1" style:family="text">
      <style:text-properties fo:font-size="11pt" style:font-name-asian="Arial" style:font-size-asian="11pt" style:font-name-complex="Arial" style:font-size-complex="11pt" fo:language="en" fo:country="ID"/>
    </style:style>
    <style:style style:name="T73_2" style:family="text">
      <style:text-properties fo:font-size="11pt" style:font-name-asian="Arial" style:font-size-asian="11pt" style:font-name-complex="Arial" style:font-size-complex="11pt" fo:language="en" fo:country="ID"/>
    </style:style>
    <style:style style:name="T73_3" style:family="text">
      <style:text-properties fo:font-size="11pt" style:font-name-asian="Arial" style:font-size-asian="11pt" style:font-name-complex="Arial" style:font-size-complex="11pt" fo:language="en" fo:country="ID"/>
    </style:style>
    <style:style style:name="T73_4" style:family="text">
      <style:text-properties fo:font-size="11pt" style:font-name-asian="Arial" style:font-size-asian="11pt" style:font-name-complex="Arial" style:font-size-complex="11pt" fo:language="en" fo:country="ID"/>
    </style:style>
    <style:style style:name="T73_5" style:family="text">
      <style:text-properties fo:font-size="11pt" style:font-name-asian="Arial" style:font-size-asian="11pt" style:font-name-complex="Arial" style:font-size-complex="11pt" fo:language="en" fo:country="ID"/>
    </style:style>
    <style:style style:name="T73_6" style:family="text">
      <style:text-properties fo:font-size="11pt" style:font-name-asian="Arial" style:font-size-asian="11pt" style:font-name-complex="Arial" style:font-size-complex="11pt" fo:language="en" fo:country="ID"/>
    </style:style>
    <style:style style:name="T73_7" style:family="text">
      <style:text-properties fo:font-size="11pt" style:font-name-asian="Arial" style:font-size-asian="11pt" style:font-name-complex="Arial" style:font-size-complex="11pt" fo:language="en" fo:country="ID"/>
    </style:style>
    <style:style style:name="T73_8" style:family="text">
      <style:text-properties fo:font-size="11pt" style:font-name-asian="Arial" style:font-size-asian="11pt" style:font-name-complex="Arial" style:font-size-complex="11pt" fo:language="en" fo:country="ID"/>
    </style:style>
    <style:style style:name="T73_9" style:family="text">
      <style:text-properties fo:font-size="11pt" style:font-name-asian="Arial" style:font-size-asian="11pt" style:font-name-complex="Arial" style:font-size-complex="11pt" fo:language="en" fo:country="ID"/>
    </style:style>
    <style:style style:name="T73_10" style:family="text">
      <style:text-properties fo:font-size="11pt" style:font-name-asian="Arial" style:font-size-asian="11pt" style:font-name-complex="Arial" style:font-size-complex="11pt" fo:language="en" fo:country="ID"/>
    </style:style>
    <style:style style:name="T73_11" style:family="text">
      <style:text-properties fo:font-size="11pt" style:font-name-asian="Arial" style:font-size-asian="11pt" style:font-name-complex="Arial" style:font-size-complex="11pt" fo:language="en" fo:country="ID"/>
    </style:style>
    <style:style style:name="T73_12" style:family="text" style:parent-style-name="List_20_Paragraph">
      <style:text-properties fo:font-size="11pt" style:font-name-asian="Arial" style:font-size-asian="11pt" style:font-name-complex="Arial" style:font-size-complex="11pt" fo:language="en" fo:country="ID"/>
    </style:style>
    <style:style style:name="P74" style:family="paragraph" style:parent-style-name="Footnote_20_text">
      <style:paragraph-properties fo:text-align="justify"/>
    </style:style>
    <style:style style:name="T74_1" style:family="text"/>
    <style:style style:name="T74_2" style:family="text"/>
    <style:style style:name="T74_3" style:family="text"/>
    <style:style style:name="T74_4" style:family="text"/>
    <style:style style:name="T74_5" style:family="text"/>
    <style:style style:name="T74_6" style:family="text">
      <style:text-properties fo:font-size="11pt" style:font-name-asian="Arial" style:font-size-asian="11pt" style:font-name-complex="Arial" style:font-size-complex="11pt" fo:language="en" fo:country="ID"/>
    </style:style>
    <style:style style:name="T74_7" style:family="text">
      <style:text-properties fo:font-size="11pt" style:font-name-asian="Arial" style:font-size-asian="11pt" style:font-name-complex="Arial" style:font-size-complex="11pt" fo:language="en" fo:country="ID"/>
    </style:style>
    <style:style style:name="T74_8" style:family="text">
      <style:text-properties fo:font-size="11pt" style:font-name-asian="Arial" style:font-size-asian="11pt" style:font-name-complex="Arial" style:font-size-complex="11pt" fo:language="en" fo:country="ID"/>
    </style:style>
    <style:style style:name="T74_9" style:family="text">
      <style:text-properties fo:font-size="11pt" style:font-name-asian="Arial" style:font-size-asian="11pt" style:font-name-complex="Arial" style:font-size-complex="11pt" fo:language="en" fo:country="ID"/>
    </style:style>
    <style:style style:name="T74_10" style:family="text">
      <style:text-properties fo:font-size="11pt" style:font-name-asian="Arial" style:font-size-asian="11pt" style:font-name-complex="Arial" style:font-size-complex="11pt" fo:language="en" fo:country="ID"/>
    </style:style>
    <style:style style:name="T74_11" style:family="text">
      <style:text-properties fo:font-size="11pt" style:font-name-asian="Arial" style:font-size-asian="11pt" style:font-name-complex="Arial" style:font-size-complex="11pt" fo:language="en" fo:country="ID"/>
    </style:style>
    <style:style style:name="T74_12" style:family="text">
      <style:text-properties fo:font-size="11pt" style:font-name-asian="Arial" style:font-size-asian="11pt" style:font-name-complex="Arial" style:font-size-complex="11pt" fo:language="en" fo:country="ID"/>
    </style:style>
    <style:style style:name="T74_13" style:family="text">
      <style:text-properties fo:font-size="11pt" style:font-name-asian="Arial" style:font-size-asian="11pt" style:font-name-complex="Arial" style:font-size-complex="11pt" fo:language="en" fo:country="ID"/>
    </style:style>
    <style:style style:name="T74_14" style:family="text" style:parent-style-name="List_20_Paragraph">
      <style:text-properties fo:font-size="11pt" style:font-name-asian="Arial" style:font-size-asian="11pt" style:font-name-complex="Arial" style:font-size-complex="11pt" fo:language="en" fo:country="ID"/>
    </style:style>
    <style:style style:name="P75" style:family="paragraph" style:parent-style-name="Footnote_20_text">
      <style:paragraph-properties fo:text-align="justify"/>
    </style:style>
    <style:style style:name="T75_1" style:family="text"/>
    <style:style style:name="T75_2" style:family="text"/>
    <style:style style:name="T75_3" style:family="text"/>
    <style:style style:name="T75_4" style:family="text"/>
    <style:style style:name="T75_5" style:family="text" style:parent-style-name="Internet_20_link"/>
    <style:style style:name="T75_6" style:family="text"/>
    <style:style style:name="T75_7" style:family="text">
      <style:text-properties fo:font-size="11pt" style:font-name-asian="Arial" style:font-size-asian="11pt" style:font-name-complex="Arial" style:font-size-complex="11pt" fo:language="en" fo:country="ID"/>
    </style:style>
    <style:style style:name="P76" style:family="paragraph" style:parent-style-name="List_20_Paragraph">
      <style:text-properties fo:font-size="11pt" style:font-size-asian="11pt" style:font-name-complex="Arial" style:font-size-complex="11pt"/>
    </style:style>
    <style:style style:name="P77" style:family="paragraph" style:parent-style-name="List_20_Paragraph">
      <style:paragraph-properties fo:text-align="justify"/>
    </style:style>
    <style:style style:name="T77_1" style:family="text">
      <style:text-properties fo:font-size="11pt" style:font-name-asian="Arial" style:font-size-asian="11pt" style:font-name-complex="Arial" style:font-size-complex="11pt"/>
    </style:style>
    <style:style style:name="T77_2" style:family="text" style:parent-style-name="List_20_Paragraph">
      <style:text-properties fo:font-size="11pt" style:font-name-asian="Arial" style:font-size-asian="11pt" style:font-name-complex="Arial" style:font-size-complex="11pt"/>
    </style:style>
    <style:style style:name="P78" style:family="paragraph" style:parent-style-name="Footnote_20_text">
      <style:paragraph-properties fo:text-align="justify"/>
    </style:style>
    <style:style style:name="T78_1" style:family="text"/>
    <style:style style:name="T78_2" style:family="text"/>
    <style:style style:name="T78_3" style:family="text" style:parent-style-name="Internet_20_link"/>
    <style:style style:name="T78_4" style:family="text"/>
    <style:style style:name="T78_5" style:family="text">
      <style:text-properties fo:font-size="11pt" style:font-name-asian="Arial" style:font-size-asian="11pt" style:font-name-complex="Arial" style:font-size-complex="11pt"/>
    </style:style>
    <style:style style:name="T78_6" style:family="text" style:parent-style-name="List_20_Paragraph">
      <style:text-properties fo:font-size="11pt" style:font-name-asian="Arial" style:font-size-asian="11pt" style:font-name-complex="Arial" style:font-size-complex="11pt"/>
    </style:style>
    <style:style style:name="P79" style:family="paragraph" style:parent-style-name="Footnote_20_text">
      <style:paragraph-properties fo:text-align="justify"/>
    </style:style>
    <style:style style:name="T79_1" style:family="text"/>
    <style:style style:name="T79_2" style:family="text">
      <style:text-properties fo:font-size="11pt" style:font-name-asian="Arial" style:font-size-asian="11pt" style:font-name-complex="Arial" style:font-size-complex="11pt"/>
    </style:style>
    <style:style style:name="T79_3" style:family="text">
      <style:text-properties fo:font-size="11pt" style:font-name-asian="Arial" style:font-size-asian="11pt" style:font-name-complex="Arial" style:font-size-complex="11pt"/>
    </style:style>
    <style:style style:name="T79_4" style:family="text">
      <style:text-properties fo:font-size="11pt" style:font-name-asian="Arial" style:font-size-asian="11pt" style:font-name-complex="Arial" style:font-size-complex="11pt"/>
    </style:style>
    <style:style style:name="T79_5" style:family="text">
      <style:text-properties fo:font-size="11pt" style:font-name-asian="Arial" style:font-size-asian="11pt" style:font-name-complex="Arial" style:font-size-complex="11pt"/>
    </style:style>
    <style:style style:name="T79_6" style:family="text">
      <style:text-properties fo:font-size="11pt" style:font-name-asian="Arial" style:font-size-asian="11pt" style:font-name-complex="Arial" style:font-size-complex="11pt"/>
    </style:style>
    <style:style style:name="T79_7" style:family="text">
      <style:text-properties fo:font-size="11pt" style:font-name-asian="Arial" style:font-size-asian="11pt" style:font-name-complex="Arial" style:font-size-complex="11pt"/>
    </style:style>
    <style:style style:name="T79_8" style:family="text">
      <style:text-properties fo:font-size="11pt" style:font-name-asian="Arial" style:font-size-asian="11pt" style:font-name-complex="Arial" style:font-size-complex="11pt"/>
    </style:style>
    <style:style style:name="T79_9" style:family="text">
      <style:text-properties fo:font-size="11pt" style:font-name-asian="Arial" style:font-size-asian="11pt" style:font-name-complex="Arial" style:font-size-complex="11pt"/>
    </style:style>
    <style:style style:name="T79_10" style:family="text">
      <style:text-properties fo:font-size="11pt" style:font-name-asian="Arial" style:font-size-asian="11pt" style:font-name-complex="Arial" style:font-size-complex="11pt"/>
    </style:style>
    <style:style style:name="T79_11" style:family="text">
      <style:text-properties fo:font-size="11pt" style:font-name-asian="Arial" style:font-size-asian="11pt" style:font-name-complex="Arial" style:font-size-complex="11pt"/>
    </style:style>
    <style:style style:name="T79_12" style:family="text">
      <style:text-properties fo:font-size="11pt" style:font-name-asian="Arial" style:font-size-asian="11pt" style:font-name-complex="Arial" style:font-size-complex="11pt"/>
    </style:style>
    <style:style style:name="T79_13" style:family="text">
      <style:text-properties fo:font-size="11pt" style:font-name-asian="Arial" style:font-size-asian="11pt" style:font-name-complex="Arial" style:font-size-complex="11pt"/>
    </style:style>
    <style:style style:name="T79_14" style:family="text">
      <style:text-properties fo:font-size="11pt" style:font-name-asian="Arial" style:font-size-asian="11pt" style:font-name-complex="Arial" style:font-size-complex="11pt"/>
    </style:style>
    <style:style style:name="T79_15" style:family="text">
      <style:text-properties fo:font-size="11pt" style:font-name-asian="Arial" style:font-size-asian="11pt" style:font-name-complex="Arial" style:font-size-complex="11pt"/>
    </style:style>
    <style:style style:name="P80" style:family="paragraph" style:parent-style-name="Normal"/>
    <style:style style:name="T80_1" style:family="text">
      <style:text-properties fo:background-color="#ffff00" fo:font-size="11pt" style:font-name-asian="Arial" style:font-size-asian="11pt" style:font-name-complex="Arial" style:font-size-complex="11pt" fo:language="en" fo:country="ID"/>
    </style:style>
    <style:style style:name="P81" style:family="paragraph" style:parent-style-name="List_20_Paragraph">
      <style:paragraph-properties fo:text-align="justify"/>
    </style:style>
    <style:style style:name="T81_1" style:family="text">
      <style:text-properties fo:font-size="11pt" style:font-name-asian="Arial" style:font-size-asian="11pt" style:font-name-complex="Arial" style:font-size-complex="11pt" fo:language="en" fo:country="ID"/>
    </style:style>
    <style:style style:name="T81_2" style:family="text">
      <style:text-properties fo:font-size="11pt" style:font-name-asian="Arial" style:font-size-asian="11pt" style:font-name-complex="Arial" style:font-size-complex="11pt" fo:language="en" fo:country="ID"/>
    </style:style>
    <style:style style:name="T81_3" style:family="text">
      <style:text-properties fo:font-size="11pt" style:font-name-asian="Arial" style:font-size-asian="11pt" style:font-name-complex="Arial" style:font-size-complex="11pt" fo:language="en" fo:country="ID"/>
    </style:style>
    <style:style style:name="T81_4" style:family="text">
      <style:text-properties fo:font-size="11pt" style:font-name-asian="Arial" style:font-size-asian="11pt" style:font-name-complex="Arial" style:font-size-complex="11pt" fo:language="en" fo:country="ID"/>
    </style:style>
    <style:style style:name="T81_5" style:family="text">
      <style:text-properties fo:font-size="11pt" style:font-name-asian="Arial" style:font-size-asian="11pt" style:font-name-complex="Arial" style:font-size-complex="11pt" fo:language="en" fo:country="ID"/>
    </style:style>
    <style:style style:name="T81_6" style:family="text">
      <style:text-properties fo:font-size="11pt" style:font-name-asian="Arial" style:font-size-asian="11pt" style:font-name-complex="Arial" style:font-size-complex="11pt" fo:language="en" fo:country="ID"/>
    </style:style>
    <style:style style:name="T81_7" style:family="text">
      <style:text-properties fo:font-size="11pt" style:font-name-asian="Arial" style:font-size-asian="11pt" style:font-name-complex="Arial" style:font-size-complex="11pt" fo:language="en" fo:country="ID"/>
    </style:style>
    <style:style style:name="T81_8" style:family="text">
      <style:text-properties fo:font-size="11pt" style:font-name-asian="Arial" style:font-size-asian="11pt" style:font-name-complex="Arial" style:font-size-complex="11pt" fo:language="en" fo:country="ID"/>
    </style:style>
    <style:style style:name="T81_9" style:family="text">
      <style:text-properties fo:font-size="11pt" style:font-name-asian="Arial" style:font-size-asian="11pt" style:font-name-complex="Arial" style:font-size-complex="11pt" fo:language="en" fo:country="ID"/>
    </style:style>
    <style:style style:name="T81_10" style:family="text">
      <style:text-properties fo:font-size="11pt" style:font-name-asian="Arial" style:font-size-asian="11pt" style:font-name-complex="Arial" style:font-size-complex="11pt" fo:language="en" fo:country="ID"/>
    </style:style>
    <style:style style:name="T81_11" style:family="text">
      <style:text-properties fo:font-size="11pt" style:font-name-asian="Arial" style:font-size-asian="11pt" style:font-name-complex="Arial" style:font-size-complex="11pt"/>
    </style:style>
    <style:style style:name="T81_12" style:family="text">
      <style:text-properties fo:font-size="11pt" style:font-name-asian="Arial" style:font-size-asian="11pt" style:font-name-complex="Arial" style:font-size-complex="11pt"/>
    </style:style>
    <style:style style:name="T81_13" style:family="text">
      <style:text-properties fo:font-size="11pt" style:font-name-asian="Arial" style:font-size-asian="11pt" style:font-name-complex="Arial" style:font-size-complex="11pt"/>
    </style:style>
    <style:style style:name="T81_14" style:family="text">
      <style:text-properties fo:font-size="11pt" style:font-name-asian="Arial" style:font-size-asian="11pt" style:font-name-complex="Arial" style:font-size-complex="11pt"/>
    </style:style>
    <style:style style:name="T81_15" style:family="text">
      <style:text-properties fo:font-size="11pt" style:font-name-asian="Arial" style:font-size-asian="11pt" style:font-name-complex="Arial" style:font-size-complex="11pt"/>
    </style:style>
    <style:style style:name="T81_16" style:family="text">
      <style:text-properties fo:font-size="11pt" style:font-name-asian="Arial" style:font-size-asian="11pt" style:font-name-complex="Arial" style:font-size-complex="11pt"/>
    </style:style>
    <style:style style:name="T81_17" style:family="text">
      <style:text-properties fo:font-size="11pt" style:font-name-asian="Arial" style:font-size-asian="11pt" style:font-name-complex="Arial" style:font-size-complex="11pt"/>
    </style:style>
    <style:style style:name="T81_18" style:family="text">
      <style:text-properties fo:font-size="11pt" style:font-name-asian="Arial" style:font-size-asian="11pt" style:font-name-complex="Arial" style:font-size-complex="11pt"/>
    </style:style>
    <style:style style:name="T81_19" style:family="text">
      <style:text-properties fo:font-size="11pt" style:font-name-asian="Arial" style:font-size-asian="11pt" style:font-name-complex="Arial" style:font-size-complex="11pt"/>
    </style:style>
    <style:style style:name="T81_20" style:family="text">
      <style:text-properties fo:font-size="11pt" style:font-name-asian="Arial" style:font-size-asian="11pt" style:font-name-complex="Arial" style:font-size-complex="11pt"/>
    </style:style>
    <style:style style:name="T81_21" style:family="text" style:parent-style-name="List_20_Paragraph">
      <style:text-properties fo:font-size="11pt" style:font-name-asian="Arial" style:font-size-asian="11pt" style:font-name-complex="Arial" style:font-size-complex="11pt"/>
    </style:style>
    <style:style style:name="P82" style:family="paragraph" style:parent-style-name="Footnote_20_text">
      <style:paragraph-properties fo:text-align="justify"/>
    </style:style>
    <style:style style:name="T82_1" style:family="text"/>
    <style:style style:name="T82_2" style:family="text"/>
    <style:style style:name="T82_3" style:family="text">
      <style:text-properties fo:font-size="11pt" style:font-name-asian="Arial" style:font-size-asian="11pt" style:font-name-complex="Arial" style:font-size-complex="11pt"/>
    </style:style>
    <style:style style:name="T82_4" style:family="text">
      <style:text-properties fo:font-size="11pt" style:font-name-asian="Arial" style:font-size-asian="11pt" style:font-name-complex="Arial" style:font-size-complex="11pt"/>
    </style:style>
    <style:style style:name="T82_5" style:family="text">
      <style:text-properties fo:font-size="11pt" style:font-name-asian="Arial" style:font-size-asian="11pt" style:font-name-complex="Arial" style:font-size-complex="11pt"/>
    </style:style>
    <style:style style:name="T82_6" style:family="text" style:parent-style-name="List_20_Paragraph">
      <style:text-properties fo:font-size="11pt" style:font-name-asian="Arial" style:font-size-asian="11pt" style:font-name-complex="Arial" style:font-size-complex="11pt"/>
    </style:style>
    <style:style style:name="P83" style:family="paragraph" style:parent-style-name="Footnote_20_text">
      <style:paragraph-properties fo:text-align="justify"/>
    </style:style>
    <style:style style:name="T83_1" style:family="text"/>
    <style:style style:name="T83_2" style:family="text"/>
    <style:style style:name="T83_3" style:family="text" style:parent-style-name="Internet_20_link"/>
    <style:style style:name="T83_4" style:family="text"/>
    <style:style style:name="T83_5" style:family="text">
      <style:text-properties fo:font-size="11pt" style:font-name-asian="Arial" style:font-size-asian="11pt" style:font-name-complex="Arial" style:font-size-complex="11pt"/>
    </style:style>
    <style:style style:name="T83_6" style:family="text">
      <style:text-properties fo:font-size="11pt" style:font-name-asian="Arial" style:font-size-asian="11pt" style:font-name-complex="Arial" style:font-size-complex="11pt"/>
    </style:style>
    <style:style style:name="T83_7" style:family="text">
      <style:text-properties fo:font-size="11pt" style:font-name-asian="Arial" style:font-size-asian="11pt" style:font-name-complex="Arial" style:font-size-complex="11pt"/>
    </style:style>
    <style:style style:name="T83_8" style:family="text">
      <style:text-properties fo:font-size="11pt" style:font-name-asian="Arial" style:font-size-asian="11pt" style:font-name-complex="Arial" style:font-size-complex="11pt"/>
    </style:style>
    <style:style style:name="T83_9" style:family="text">
      <style:text-properties fo:font-size="11pt" style:font-name-asian="Arial" style:font-size-asian="11pt" style:font-name-complex="Arial" style:font-size-complex="11pt"/>
    </style:style>
    <style:style style:name="T83_10" style:family="text">
      <style:text-properties fo:font-size="11pt" style:font-name-asian="Arial" style:font-size-asian="11pt" style:font-name-complex="Arial" style:font-size-complex="11pt"/>
    </style:style>
    <style:style style:name="T83_11" style:family="text">
      <style:text-properties fo:font-size="11pt" style:font-name-asian="Arial" style:font-size-asian="11pt" style:font-name-complex="Arial" style:font-size-complex="11pt"/>
    </style:style>
    <style:style style:name="T83_12" style:family="text">
      <style:text-properties fo:font-size="11pt" style:font-name-asian="Arial" style:font-size-asian="11pt" style:font-name-complex="Arial" style:font-size-complex="11pt"/>
    </style:style>
    <style:style style:name="T83_13" style:family="text">
      <style:text-properties fo:font-size="11pt" style:font-name-asian="Arial" style:font-size-asian="11pt" style:font-name-complex="Arial" style:font-size-complex="11pt"/>
    </style:style>
    <style:style style:name="T83_14" style:family="text" style:parent-style-name="List_20_Paragraph">
      <style:text-properties fo:font-size="11pt" style:font-name-asian="Arial" style:font-size-asian="11pt" style:font-name-complex="Arial" style:font-size-complex="11pt"/>
    </style:style>
    <style:style style:name="P84" style:family="paragraph" style:parent-style-name="Footnote_20_text"/>
    <style:style style:name="T84_1" style:family="text">
      <style:text-properties style:font-name-complex="Arial"/>
    </style:style>
    <style:style style:name="T84_2" style:family="text"/>
    <style:style style:name="T84_3" style:family="text" style:parent-style-name="Internet_20_link">
      <style:text-properties style:font-name-complex="Arial"/>
    </style:style>
    <style:style style:name="T84_4" style:family="text">
      <style:text-properties style:font-name-complex="Arial"/>
    </style:style>
    <style:style style:name="T84_5" style:family="text">
      <style:text-properties fo:font-size="11pt" style:font-name-asian="Arial" style:font-size-asian="11pt" style:font-name-complex="Arial" style:font-size-complex="11pt"/>
    </style:style>
    <style:style style:name="P85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86" style:family="paragraph" style:parent-style-name="List_20_Paragraph">
      <style:paragraph-properties fo:text-align="justify"/>
    </style:style>
    <style:style style:name="T86_1" style:family="text">
      <style:text-properties fo:font-size="11pt" style:font-name-asian="Arial" style:font-size-asian="11pt" style:font-name-complex="Arial" style:font-size-complex="11pt"/>
    </style:style>
    <style:style style:name="T86_2" style:family="text">
      <style:text-properties fo:font-size="11pt" style:font-name-asian="Arial" style:font-size-asian="11pt" style:font-name-complex="Arial" style:font-size-complex="11pt"/>
    </style:style>
    <style:style style:name="T86_3" style:family="text">
      <style:text-properties fo:font-size="11pt" style:font-name-asian="Arial" style:font-size-asian="11pt" style:font-name-complex="Arial" style:font-size-complex="11pt"/>
    </style:style>
    <style:style style:name="T86_4" style:family="text">
      <style:text-properties fo:font-size="11pt" style:font-name-asian="Arial" style:font-size-asian="11pt" style:font-name-complex="Arial" style:font-size-complex="11pt"/>
    </style:style>
    <style:style style:name="T86_5" style:family="text">
      <style:text-properties fo:font-size="11pt" style:font-name-asian="Arial" style:font-size-asian="11pt" style:font-name-complex="Arial" style:font-size-complex="11pt"/>
    </style:style>
    <style:style style:name="T86_6" style:family="text">
      <style:text-properties fo:font-size="11pt" style:font-name-asian="Arial" style:font-size-asian="11pt" style:font-name-complex="Arial" style:font-size-complex="11pt"/>
    </style:style>
    <style:style style:name="T86_7" style:family="text">
      <style:text-properties fo:font-size="11pt" style:font-name-asian="Arial" style:font-size-asian="11pt" style:font-name-complex="Arial" style:font-size-complex="11pt"/>
    </style:style>
    <style:style style:name="T86_8" style:family="text">
      <style:text-properties fo:font-size="11pt" style:font-name-asian="Arial" style:font-size-asian="11pt" style:font-name-complex="Arial" style:font-size-complex="11pt"/>
    </style:style>
    <style:style style:name="T86_9" style:family="text">
      <style:text-properties fo:font-size="11pt" style:font-name-asian="Arial" style:font-size-asian="11pt" style:font-name-complex="Arial" style:font-size-complex="11pt"/>
    </style:style>
    <style:style style:name="T86_10" style:family="text">
      <style:text-properties fo:font-size="11pt" style:font-name-asian="Arial" style:font-size-asian="11pt" style:font-name-complex="Arial" style:font-size-complex="11pt"/>
    </style:style>
    <style:style style:name="T86_11" style:family="text">
      <style:text-properties fo:font-size="11pt" style:font-name-asian="Arial" style:font-size-asian="11pt" style:font-name-complex="Arial" style:font-size-complex="11pt"/>
    </style:style>
    <style:style style:name="T86_12" style:family="text">
      <style:text-properties fo:font-size="11pt" style:font-name-asian="Arial" style:font-size-asian="11pt" style:font-name-complex="Arial" style:font-size-complex="11pt"/>
    </style:style>
    <style:style style:name="T86_13" style:family="text">
      <style:text-properties fo:font-size="11pt" style:font-name-asian="Arial" style:font-size-asian="11pt" style:font-name-complex="Arial" style:font-size-complex="11pt"/>
    </style:style>
    <style:style style:name="T86_14" style:family="text" style:parent-style-name="List_20_Paragraph">
      <style:text-properties fo:font-size="11pt" style:font-name-asian="Arial" style:font-size-asian="11pt" style:font-name-complex="Arial" style:font-size-complex="11pt"/>
    </style:style>
    <style:style style:name="P87" style:family="paragraph" style:parent-style-name="Footnote_20_text"/>
    <style:style style:name="T87_1" style:family="text">
      <style:text-properties style:font-name-complex="Arial"/>
    </style:style>
    <style:style style:name="T87_2" style:family="text">
      <style:text-properties style:font-name-complex="Arial"/>
    </style:style>
    <style:style style:name="T87_3" style:family="text"/>
    <style:style style:name="T87_4" style:family="text" style:parent-style-name="Internet_20_link">
      <style:text-properties style:font-name-complex="Arial"/>
    </style:style>
    <style:style style:name="T87_5" style:family="text">
      <style:text-properties style:font-name-complex="Arial"/>
    </style:style>
    <style:style style:name="T87_6" style:family="text">
      <style:text-properties fo:font-size="11pt" style:font-name-asian="Arial" style:font-size-asian="11pt" style:font-name-complex="Arial" style:font-size-complex="11pt"/>
    </style:style>
    <style:style style:name="T87_7" style:family="text">
      <style:text-properties fo:font-size="11pt" style:font-name-asian="Arial" style:font-size-asian="11pt" style:font-name-complex="Arial" style:font-size-complex="11pt"/>
    </style:style>
    <style:style style:name="T87_8" style:family="text">
      <style:text-properties fo:font-size="11pt" style:font-name-asian="Arial" style:font-size-asian="11pt" style:font-name-complex="Arial" style:font-size-complex="11pt"/>
    </style:style>
    <style:style style:name="T87_9" style:family="text">
      <style:text-properties fo:font-size="11pt" style:font-name-asian="Arial" style:font-size-asian="11pt" style:font-name-complex="Arial" style:font-size-complex="11pt"/>
    </style:style>
    <style:style style:name="T87_10" style:family="text">
      <style:text-properties fo:font-size="11pt" style:font-name-asian="Arial" style:font-size-asian="11pt" style:font-name-complex="Arial" style:font-size-complex="11pt"/>
    </style:style>
    <style:style style:name="T87_11" style:family="text">
      <style:text-properties fo:font-size="11pt" style:font-name-asian="Arial" style:font-size-asian="11pt" style:font-name-complex="Arial" style:font-size-complex="11pt"/>
    </style:style>
    <style:style style:name="T87_12" style:family="text">
      <style:text-properties fo:font-size="11pt" style:font-name-asian="Arial" style:font-size-asian="11pt" style:font-name-complex="Arial" style:font-size-complex="11pt"/>
    </style:style>
    <style:style style:name="T87_13" style:family="text">
      <style:text-properties fo:font-size="11pt" style:font-name-asian="Arial" style:font-size-asian="11pt" style:font-name-complex="Arial" style:font-size-complex="11pt"/>
    </style:style>
    <style:style style:name="T87_14" style:family="text">
      <style:text-properties fo:font-size="11pt" style:font-name-asian="Arial" style:font-size-asian="11pt" style:font-name-complex="Arial" style:font-size-complex="11pt"/>
    </style:style>
    <style:style style:name="T87_15" style:family="text">
      <style:text-properties fo:font-size="11pt" style:font-name-asian="Arial" style:font-size-asian="11pt" style:font-name-complex="Arial" style:font-size-complex="11pt"/>
    </style:style>
    <style:style style:name="T87_16" style:family="text">
      <style:text-properties fo:font-size="11pt" style:font-name-asian="Arial" style:font-size-asian="11pt" style:font-name-complex="Arial" style:font-size-complex="11pt"/>
    </style:style>
    <style:style style:name="T87_17" style:family="text">
      <style:text-properties fo:font-size="11pt" style:font-name-asian="Arial" style:font-size-asian="11pt" style:font-name-complex="Arial" style:font-size-complex="11pt"/>
    </style:style>
    <style:style style:name="T87_18" style:family="text">
      <style:text-properties fo:font-size="11pt" style:font-name-asian="Arial" style:font-size-asian="11pt" style:font-name-complex="Arial" style:font-size-complex="11pt"/>
    </style:style>
    <style:style style:name="T87_19" style:family="text">
      <style:text-properties fo:font-size="11pt" style:font-name-asian="Arial" style:font-size-asian="11pt" style:font-name-complex="Arial" style:font-size-complex="11pt"/>
    </style:style>
    <style:style style:name="T87_20" style:family="text">
      <style:text-properties fo:font-size="11pt" style:font-name-asian="Arial" style:font-size-asian="11pt" style:font-name-complex="Arial" style:font-size-complex="11pt"/>
    </style:style>
    <style:style style:name="T87_21" style:family="text">
      <style:text-properties fo:font-size="11pt" style:font-name-asian="Arial" style:font-size-asian="11pt" style:font-name-complex="Arial" style:font-size-complex="11pt"/>
    </style:style>
    <style:style style:name="T87_22" style:family="text">
      <style:text-properties fo:font-size="11pt" style:font-name-asian="Arial" style:font-size-asian="11pt" style:font-name-complex="Arial" style:font-size-complex="11pt"/>
    </style:style>
    <style:style style:name="T87_23" style:family="text">
      <style:text-properties fo:font-size="11pt" style:font-name-asian="Arial" style:font-size-asian="11pt" style:font-name-complex="Arial" style:font-size-complex="11pt"/>
    </style:style>
    <style:style style:name="T87_24" style:family="text">
      <style:text-properties fo:font-size="11pt" style:font-name-asian="Arial" style:font-size-asian="11pt" style:font-name-complex="Arial" style:font-size-complex="11pt"/>
    </style:style>
    <style:style style:name="T87_25" style:family="text">
      <style:text-properties fo:font-size="11pt" style:font-name-asian="Arial" style:font-size-asian="11pt" style:font-name-complex="Arial" style:font-size-complex="11pt"/>
    </style:style>
    <style:style style:name="T87_26" style:family="text">
      <style:text-properties fo:font-size="11pt" style:font-name-asian="Arial" style:font-size-asian="11pt" style:font-name-complex="Arial" style:font-size-complex="11pt"/>
    </style:style>
    <style:style style:name="T87_27" style:family="text">
      <style:text-properties fo:font-size="11pt" style:font-name-asian="Arial" style:font-size-asian="11pt" style:font-name-complex="Arial" style:font-size-complex="11pt"/>
    </style:style>
    <style:style style:name="T87_28" style:family="text">
      <style:text-properties fo:font-size="11pt" style:font-name-asian="Arial" style:font-size-asian="11pt" style:font-name-complex="Arial" style:font-size-complex="11pt"/>
    </style:style>
    <style:style style:name="T87_29" style:family="text">
      <style:text-properties fo:font-size="11pt" style:font-name-asian="Arial" style:font-size-asian="11pt" style:font-name-complex="Arial" style:font-size-complex="11pt"/>
    </style:style>
    <style:style style:name="T87_30" style:family="text">
      <style:text-properties fo:font-size="11pt" style:font-name-asian="Arial" style:font-size-asian="11pt" style:font-name-complex="Arial" style:font-size-complex="11pt"/>
    </style:style>
    <style:style style:name="T87_31" style:family="text">
      <style:text-properties fo:font-size="11pt" style:font-name-asian="Arial" style:font-size-asian="11pt" style:font-name-complex="Arial" style:font-size-complex="11pt"/>
    </style:style>
    <style:style style:name="T87_32" style:family="text">
      <style:text-properties fo:font-size="11pt" style:font-name-asian="Arial" style:font-size-asian="11pt" style:font-name-complex="Arial" style:font-size-complex="11pt"/>
    </style:style>
    <style:style style:name="T87_33" style:family="text">
      <style:text-properties fo:font-size="11pt" style:font-name-asian="Arial" style:font-size-asian="11pt" style:font-name-complex="Arial" style:font-size-complex="11pt"/>
    </style:style>
    <style:style style:name="T87_34" style:family="text">
      <style:text-properties fo:font-size="11pt" style:font-name-asian="Arial" style:font-size-asian="11pt" style:font-name-complex="Arial" style:font-size-complex="11pt"/>
    </style:style>
    <style:style style:name="T87_35" style:family="text">
      <style:text-properties fo:font-size="11pt" style:font-name-asian="Arial" style:font-size-asian="11pt" style:font-name-complex="Arial" style:font-size-complex="11pt"/>
    </style:style>
    <style:style style:name="T87_36" style:family="text">
      <style:text-properties fo:font-size="11pt" style:font-name-asian="Arial" style:font-size-asian="11pt" style:font-name-complex="Arial" style:font-size-complex="11pt"/>
    </style:style>
    <style:style style:name="T87_37" style:family="text">
      <style:text-properties fo:font-size="11pt" style:font-name-asian="Arial" style:font-size-asian="11pt" style:font-name-complex="Arial" style:font-size-complex="11pt"/>
    </style:style>
    <style:style style:name="T87_38" style:family="text">
      <style:text-properties fo:font-size="11pt" style:font-name-asian="Arial" style:font-size-asian="11pt" style:font-name-complex="Arial" style:font-size-complex="11pt"/>
    </style:style>
    <style:style style:name="T87_39" style:family="text">
      <style:text-properties fo:font-size="11pt" style:font-name-asian="Arial" style:font-size-asian="11pt" style:font-name-complex="Arial" style:font-size-complex="11pt"/>
    </style:style>
    <style:style style:name="T87_40" style:family="text">
      <style:text-properties fo:font-size="11pt" style:font-name-asian="Arial" style:font-size-asian="11pt" style:font-name-complex="Arial" style:font-size-complex="11pt"/>
    </style:style>
    <style:style style:name="T87_41" style:family="text">
      <style:text-properties fo:font-size="11pt" style:font-name-asian="Arial" style:font-size-asian="11pt" style:font-name-complex="Arial" style:font-size-complex="11pt"/>
    </style:style>
    <style:style style:name="T87_42" style:family="text">
      <style:text-properties fo:font-size="11pt" style:font-name-asian="Arial" style:font-size-asian="11pt" style:font-name-complex="Arial" style:font-size-complex="11pt"/>
    </style:style>
    <style:style style:name="T87_43" style:family="text">
      <style:text-properties fo:font-size="11pt" style:font-name-asian="Arial" style:font-size-asian="11pt" style:font-name-complex="Arial" style:font-size-complex="11pt"/>
    </style:style>
    <style:style style:name="T87_44" style:family="text">
      <style:text-properties fo:font-size="11pt" style:font-name-asian="Arial" style:font-size-asian="11pt" style:font-name-complex="Arial" style:font-size-complex="11pt"/>
    </style:style>
    <style:style style:name="T87_45" style:family="text" style:parent-style-name="List_20_Paragraph">
      <style:text-properties fo:font-size="11pt" style:font-name-asian="Arial" style:font-size-asian="11pt" style:font-name-complex="Arial" style:font-size-complex="11pt"/>
    </style:style>
    <style:style style:name="P88" style:family="paragraph" style:parent-style-name="Footnote_20_text"/>
    <style:style style:name="T88_1" style:family="text">
      <style:text-properties style:font-name-complex="Arial"/>
    </style:style>
    <style:style style:name="T88_2" style:family="text">
      <style:text-properties style:font-name-complex="Arial"/>
    </style:style>
    <style:style style:name="T88_3" style:family="text"/>
    <style:style style:name="T88_4" style:family="text" style:parent-style-name="Internet_20_link">
      <style:text-properties style:font-name-complex="Arial"/>
    </style:style>
    <style:style style:name="T88_5" style:family="text">
      <style:text-properties style:font-name-complex="Arial"/>
    </style:style>
    <style:style style:name="T88_6" style:family="text">
      <style:text-properties fo:font-size="11pt" style:font-name-asian="Arial" style:font-size-asian="11pt" style:font-name-complex="Arial" style:font-size-complex="11pt"/>
    </style:style>
    <style:style style:name="T88_7" style:family="text">
      <style:text-properties fo:font-size="11pt" style:font-name-asian="Arial" style:font-size-asian="11pt" style:font-name-complex="Arial" style:font-size-complex="11pt"/>
    </style:style>
    <style:style style:name="T88_8" style:family="text">
      <style:text-properties fo:font-size="11pt" style:font-name-asian="Arial" style:font-size-asian="11pt" style:font-name-complex="Arial" style:font-size-complex="11pt"/>
    </style:style>
    <style:style style:name="T88_9" style:family="text">
      <style:text-properties fo:font-size="11pt" style:font-name-asian="Arial" style:font-size-asian="11pt" style:font-name-complex="Arial" style:font-size-complex="11pt"/>
    </style:style>
    <style:style style:name="T88_10" style:family="text">
      <style:text-properties fo:font-size="11pt" style:font-name-asian="Arial" style:font-size-asian="11pt" style:font-name-complex="Arial" style:font-size-complex="11pt"/>
    </style:style>
    <style:style style:name="T88_11" style:family="text">
      <style:text-properties fo:font-size="11pt" style:font-name-asian="Arial" style:font-size-asian="11pt" style:font-name-complex="Arial" style:font-size-complex="11pt"/>
    </style:style>
    <style:style style:name="T88_12" style:family="text">
      <style:text-properties fo:font-size="11pt" style:font-name-asian="Arial" style:font-size-asian="11pt" style:font-name-complex="Arial" style:font-size-complex="11pt"/>
    </style:style>
    <style:style style:name="T88_13" style:family="text">
      <style:text-properties fo:font-size="11pt" style:font-name-asian="Arial" style:font-size-asian="11pt" style:font-name-complex="Arial" style:font-size-complex="11pt"/>
    </style:style>
    <style:style style:name="T88_14" style:family="text">
      <style:text-properties fo:font-size="11pt" style:font-name-asian="Arial" style:font-size-asian="11pt" style:font-name-complex="Arial" style:font-size-complex="11pt"/>
    </style:style>
    <style:style style:name="T88_15" style:family="text">
      <style:text-properties fo:font-size="11pt" style:font-name-asian="Arial" style:font-size-asian="11pt" style:font-name-complex="Arial" style:font-size-complex="11pt"/>
    </style:style>
    <style:style style:name="T88_16" style:family="text" style:parent-style-name="List_20_Paragraph">
      <style:text-properties fo:font-size="11pt" style:font-name-asian="Arial" style:font-size-asian="11pt" style:font-name-complex="Arial" style:font-size-complex="11pt"/>
    </style:style>
    <style:style style:name="P89" style:family="paragraph" style:parent-style-name="Footnote_20_text"/>
    <style:style style:name="T89_1" style:family="text">
      <style:text-properties style:font-name-complex="Arial"/>
    </style:style>
    <style:style style:name="T89_2" style:family="text">
      <style:text-properties style:font-name-complex="Arial"/>
    </style:style>
    <style:style style:name="T89_3" style:family="text">
      <style:text-properties fo:font-size="11pt" style:font-name-asian="Arial" style:font-size-asian="11pt" style:font-name-complex="Arial" style:font-size-complex="11pt"/>
    </style:style>
    <style:style style:name="T89_4" style:family="text">
      <style:text-properties fo:font-size="11pt" style:font-name-asian="Arial" style:font-size-asian="11pt" style:font-name-complex="Arial" style:font-size-complex="11pt"/>
    </style:style>
    <style:style style:name="T89_5" style:family="text">
      <style:text-properties fo:font-size="11pt" style:font-name-asian="Arial" style:font-size-asian="11pt" style:font-name-complex="Arial" style:font-size-complex="11pt"/>
    </style:style>
    <style:style style:name="T89_6" style:family="text">
      <style:text-properties fo:font-size="11pt" style:font-name-asian="Arial" style:font-size-asian="11pt" style:font-name-complex="Arial" style:font-size-complex="11pt"/>
    </style:style>
    <style:style style:name="T89_7" style:family="text">
      <style:text-properties fo:font-size="11pt" style:font-name-asian="Arial" style:font-size-asian="11pt" style:font-name-complex="Arial" style:font-size-complex="11pt"/>
    </style:style>
    <style:style style:name="T89_8" style:family="text">
      <style:text-properties fo:font-size="11pt" style:font-name-asian="Arial" style:font-size-asian="11pt" style:font-name-complex="Arial" style:font-size-complex="11pt"/>
    </style:style>
    <style:style style:name="T89_9" style:family="text">
      <style:text-properties fo:font-size="11pt" style:font-name-asian="Arial" style:font-size-asian="11pt" style:font-name-complex="Arial" style:font-size-complex="11pt"/>
    </style:style>
    <style:style style:name="T89_10" style:family="text">
      <style:text-properties fo:font-size="11pt" style:font-name-asian="Arial" style:font-size-asian="11pt" style:font-name-complex="Arial" style:font-size-complex="11pt"/>
    </style:style>
    <style:style style:name="T89_11" style:family="text">
      <style:text-properties fo:font-size="11pt" style:font-name-asian="Arial" style:font-size-asian="11pt" style:font-name-complex="Arial" style:font-size-complex="11pt"/>
    </style:style>
    <style:style style:name="T89_12" style:family="text">
      <style:text-properties fo:font-size="11pt" style:font-name-asian="Arial" style:font-size-asian="11pt" style:font-name-complex="Arial" style:font-size-complex="11pt"/>
    </style:style>
    <style:style style:name="P90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91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91_1" style:family="text">
      <style:text-properties fo:font-size="11pt" style:font-name-asian="Arial" style:font-size-asian="11pt" style:font-name-complex="Arial" style:font-size-complex="11pt"/>
    </style:style>
    <style:style style:name="T91_2" style:family="text">
      <style:text-properties fo:font-size="11pt" style:font-name-asian="Arial" style:font-size-asian="11pt" style:font-name-complex="Arial" style:font-size-complex="11pt"/>
    </style:style>
    <style:style style:name="T91_3" style:family="text">
      <style:text-properties fo:font-size="11pt" style:font-name-asian="Arial" style:font-size-asian="11pt" style:font-name-complex="Arial" style:font-size-complex="11pt"/>
    </style:style>
    <style:style style:name="T91_4" style:family="text">
      <style:text-properties fo:font-size="11pt" style:font-name-asian="Arial" style:font-size-asian="11pt" style:font-name-complex="Arial" style:font-size-complex="11pt"/>
    </style:style>
    <style:style style:name="T91_5" style:family="text">
      <style:text-properties fo:font-size="11pt" style:font-name-asian="Arial" style:font-size-asian="11pt" style:font-name-complex="Arial" style:font-size-complex="11pt"/>
    </style:style>
    <style:style style:name="T91_6" style:family="text">
      <style:text-properties fo:font-size="11pt" style:font-name-asian="Arial" style:font-size-asian="11pt" style:font-name-complex="Arial" style:font-size-complex="11pt"/>
    </style:style>
    <style:style style:name="T91_7" style:family="text">
      <style:text-properties fo:font-size="11pt" style:font-name-asian="Arial" style:font-size-asian="11pt" style:font-name-complex="Arial" style:font-size-complex="11pt"/>
    </style:style>
    <style:style style:name="T91_8" style:family="text">
      <style:text-properties fo:font-size="11pt" style:font-name-asian="Arial" style:font-size-asian="11pt" style:font-name-complex="Arial" style:font-size-complex="11pt"/>
    </style:style>
    <style:style style:name="T91_9" style:family="text">
      <style:text-properties fo:font-size="11pt" style:font-name-asian="Arial" style:font-size-asian="11pt" style:font-name-complex="Arial" style:font-size-complex="11pt"/>
    </style:style>
    <style:style style:name="T91_10" style:family="text">
      <style:text-properties fo:font-size="11pt" style:font-name-asian="Arial" style:font-size-asian="11pt" style:font-name-complex="Arial" style:font-size-complex="11pt"/>
    </style:style>
    <style:style style:name="T91_11" style:family="text">
      <style:text-properties fo:font-size="11pt" style:font-name-asian="Arial" style:font-size-asian="11pt" style:font-name-complex="Arial" style:font-size-complex="11pt"/>
    </style:style>
    <style:style style:name="T91_12" style:family="text">
      <style:text-properties fo:font-size="11pt" style:font-name-asian="Arial" style:font-size-asian="11pt" style:font-name-complex="Arial" style:font-size-complex="11pt"/>
    </style:style>
    <style:style style:name="T91_13" style:family="text">
      <style:text-properties fo:font-size="11pt" style:font-name-asian="Arial" style:font-size-asian="11pt" style:font-name-complex="Arial" style:font-size-complex="11pt"/>
    </style:style>
    <style:style style:name="T91_14" style:family="text">
      <style:text-properties fo:font-size="11pt" style:font-name-asian="Arial" style:font-size-asian="11pt" style:font-name-complex="Arial" style:font-size-complex="11pt"/>
    </style:style>
    <style:style style:name="T91_15" style:family="text">
      <style:text-properties fo:font-size="11pt" style:font-name-asian="Arial" style:font-size-asian="11pt" style:font-name-complex="Arial" style:font-size-complex="11pt"/>
    </style:style>
    <style:style style:name="T91_16" style:family="text">
      <style:text-properties fo:font-size="11pt" style:font-name-asian="Arial" style:font-size-asian="11pt" style:font-name-complex="Arial" style:font-size-complex="11pt"/>
    </style:style>
    <style:style style:name="T91_17" style:family="text">
      <style:text-properties fo:font-size="11pt" style:font-name-asian="Arial" style:font-size-asian="11pt" style:font-name-complex="Arial" style:font-size-complex="11pt"/>
    </style:style>
    <style:style style:name="T91_18" style:family="text">
      <style:text-properties fo:font-size="11pt" style:font-name-asian="Arial" style:font-size-asian="11pt" style:font-name-complex="Arial" style:font-size-complex="11pt"/>
    </style:style>
    <style:style style:name="T91_19" style:family="text">
      <style:text-properties fo:font-size="11pt" style:font-name-asian="Arial" style:font-size-asian="11pt" style:font-name-complex="Arial" style:font-size-complex="11pt"/>
    </style:style>
    <style:style style:name="T91_20" style:family="text">
      <style:text-properties fo:font-size="11pt" style:font-name-asian="Arial" style:font-size-asian="11pt" style:font-name-complex="Arial" style:font-size-complex="11pt"/>
    </style:style>
    <style:style style:name="T91_21" style:family="text">
      <style:text-properties fo:font-size="11pt" style:font-name-asian="Arial" style:font-size-asian="11pt" style:font-name-complex="Arial" style:font-size-complex="11pt"/>
    </style:style>
    <style:style style:name="T91_22" style:family="text">
      <style:text-properties fo:font-size="11pt" style:font-name-asian="Arial" style:font-size-asian="11pt" style:font-name-complex="Arial" style:font-size-complex="11pt"/>
    </style:style>
    <style:style style:name="T91_23" style:family="text">
      <style:text-properties fo:font-size="11pt" style:font-name-asian="Arial" style:font-size-asian="11pt" style:font-name-complex="Arial" style:font-size-complex="11pt"/>
    </style:style>
    <style:style style:name="T91_24" style:family="text">
      <style:text-properties fo:font-size="11pt" style:font-name-asian="Arial" style:font-size-asian="11pt" style:font-name-complex="Arial" style:font-size-complex="11pt"/>
    </style:style>
    <style:style style:name="T91_25" style:family="text">
      <style:text-properties fo:font-size="11pt" style:font-name-asian="Arial" style:font-size-asian="11pt" style:font-name-complex="Arial" style:font-size-complex="11pt"/>
    </style:style>
    <style:style style:name="T91_26" style:family="text">
      <style:text-properties fo:font-size="11pt" style:font-name-asian="Arial" style:font-size-asian="11pt" style:font-name-complex="Arial" style:font-size-complex="11pt"/>
    </style:style>
    <style:style style:name="T91_27" style:family="text">
      <style:text-properties fo:font-size="11pt" style:font-name-asian="Arial" style:font-size-asian="11pt" style:font-name-complex="Arial" style:font-size-complex="11pt"/>
    </style:style>
    <style:style style:name="T91_28" style:family="text">
      <style:text-properties fo:font-size="11pt" style:font-name-asian="Arial" style:font-size-asian="11pt" style:font-name-complex="Arial" style:font-size-complex="11pt"/>
    </style:style>
    <style:style style:name="T91_29" style:family="text">
      <style:text-properties fo:font-size="11pt" style:font-name-asian="Arial" style:font-size-asian="11pt" style:font-name-complex="Arial" style:font-size-complex="11pt"/>
    </style:style>
    <style:style style:name="T91_30" style:family="text">
      <style:text-properties fo:font-size="11pt" style:font-name-asian="Arial" style:font-size-asian="11pt" style:font-name-complex="Arial" style:font-size-complex="11pt"/>
    </style:style>
    <style:style style:name="T91_31" style:family="text">
      <style:text-properties fo:font-size="11pt" style:font-name-asian="Arial" style:font-size-asian="11pt" style:font-name-complex="Arial" style:font-size-complex="11pt"/>
    </style:style>
    <style:style style:name="T91_32" style:family="text">
      <style:text-properties fo:font-size="11pt" style:font-name-asian="Arial" style:font-size-asian="11pt" style:font-name-complex="Arial" style:font-size-complex="11pt"/>
    </style:style>
    <style:style style:name="T91_33" style:family="text">
      <style:text-properties fo:font-size="11pt" style:font-name-asian="Arial" style:font-size-asian="11pt" style:font-name-complex="Arial" style:font-size-complex="11pt"/>
    </style:style>
    <style:style style:name="T91_34" style:family="text">
      <style:text-properties fo:font-size="11pt" style:font-name-asian="Arial" style:font-size-asian="11pt" style:font-name-complex="Arial" style:font-size-complex="11pt"/>
    </style:style>
    <style:style style:name="T91_35" style:family="text">
      <style:text-properties fo:font-size="11pt" style:font-name-asian="Arial" style:font-size-asian="11pt" style:font-name-complex="Arial" style:font-size-complex="11pt"/>
    </style:style>
    <style:style style:name="T91_36" style:family="text">
      <style:text-properties fo:font-size="11pt" style:font-name-asian="Arial" style:font-size-asian="11pt" style:font-name-complex="Arial" style:font-size-complex="11pt"/>
    </style:style>
    <style:style style:name="T91_37" style:family="text">
      <style:text-properties fo:font-size="11pt" style:font-name-asian="Arial" style:font-size-asian="11pt" style:font-name-complex="Arial" style:font-size-complex="11pt"/>
    </style:style>
    <style:style style:name="T91_38" style:family="text">
      <style:text-properties fo:font-size="11pt" style:font-name-asian="Arial" style:font-size-asian="11pt" style:font-name-complex="Arial" style:font-size-complex="11pt"/>
    </style:style>
    <style:style style:name="T91_39" style:family="text">
      <style:text-properties fo:font-size="11pt" style:font-name-asian="Arial" style:font-size-asian="11pt" style:font-name-complex="Arial" style:font-size-complex="11pt"/>
    </style:style>
    <style:style style:name="T91_40" style:family="text">
      <style:text-properties fo:font-size="11pt" style:font-name-asian="Arial" style:font-size-asian="11pt" style:font-name-complex="Arial" style:font-size-complex="11pt"/>
    </style:style>
    <style:style style:name="T91_41" style:family="text">
      <style:text-properties fo:font-size="11pt" style:font-name-asian="Arial" style:font-size-asian="11pt" style:font-name-complex="Arial" style:font-size-complex="11pt"/>
    </style:style>
    <style:style style:name="T91_42" style:family="text">
      <style:text-properties fo:font-size="11pt" style:font-name-asian="Arial" style:font-size-asian="11pt" style:font-name-complex="Arial" style:font-size-complex="11pt"/>
    </style:style>
    <style:style style:name="P92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93" style:family="paragraph" style:parent-style-name="List_20_Paragraph">
      <style:paragraph-properties fo:text-align="justify"/>
    </style:style>
    <style:style style:name="T93_1" style:family="text">
      <style:text-properties fo:font-size="11pt" style:font-name-asian="Arial" style:font-size-asian="11pt" style:font-name-complex="Arial" style:font-size-complex="11pt" fo:language="en" fo:country="ID"/>
    </style:style>
    <style:style style:name="T93_2" style:family="text">
      <style:text-properties fo:font-size="11pt" style:font-name-asian="Arial" style:font-size-asian="11pt" style:font-name-complex="Arial" style:font-size-complex="11pt" fo:language="en" fo:country="ID"/>
    </style:style>
    <style:style style:name="T93_3" style:family="text">
      <style:text-properties fo:font-size="11pt" style:font-name-asian="Arial" style:font-size-asian="11pt" style:font-name-complex="Arial" style:font-size-complex="11pt" fo:language="en" fo:country="ID"/>
    </style:style>
    <style:style style:name="T93_4" style:family="text">
      <style:text-properties fo:font-size="11pt" style:font-name-asian="Arial" style:font-size-asian="11pt" style:font-name-complex="Arial" style:font-size-complex="11pt" fo:language="en" fo:country="ID"/>
    </style:style>
    <style:style style:name="T93_5" style:family="text">
      <style:text-properties fo:font-size="11pt" style:font-name-asian="Arial" style:font-size-asian="11pt" style:font-name-complex="Arial" style:font-size-complex="11pt" fo:language="en" fo:country="ID"/>
    </style:style>
    <style:style style:name="T93_6" style:family="text">
      <style:text-properties fo:font-size="11pt" style:font-name-asian="Arial" style:font-size-asian="11pt" style:font-name-complex="Arial" style:font-size-complex="11pt" fo:language="en" fo:country="ID"/>
    </style:style>
    <style:style style:name="T93_7" style:family="text">
      <style:text-properties fo:font-size="11pt" style:font-name-asian="Arial" style:font-size-asian="11pt" style:font-name-complex="Arial" style:font-size-complex="11pt" fo:language="en" fo:country="ID"/>
    </style:style>
    <style:style style:name="T93_8" style:family="text">
      <style:text-properties fo:font-size="11pt" style:font-name-asian="Arial" style:font-size-asian="11pt" style:font-name-complex="Arial" style:font-size-complex="11pt" fo:language="en" fo:country="ID"/>
    </style:style>
    <style:style style:name="T93_9" style:family="text">
      <style:text-properties fo:font-size="11pt" style:font-name-asian="Arial" style:font-size-asian="11pt" style:font-name-complex="Arial" style:font-size-complex="11pt" fo:language="en" fo:country="ID"/>
    </style:style>
    <style:style style:name="T93_10" style:family="text">
      <style:text-properties fo:font-size="11pt" style:font-name-asian="Arial" style:font-size-asian="11pt" style:font-name-complex="Arial" style:font-size-complex="11pt" fo:language="en" fo:country="ID"/>
    </style:style>
    <style:style style:name="T93_11" style:family="text">
      <style:text-properties fo:font-size="11pt" style:font-name-asian="Arial" style:font-size-asian="11pt" style:font-name-complex="Arial" style:font-size-complex="11pt" fo:language="en" fo:country="ID"/>
    </style:style>
    <style:style style:name="T93_12" style:family="text">
      <style:text-properties fo:font-size="11pt" style:font-name-asian="Arial" style:font-size-asian="11pt" style:font-name-complex="Arial" style:font-size-complex="11pt"/>
    </style:style>
    <style:style style:name="T93_13" style:family="text">
      <style:text-properties fo:font-size="11pt" style:font-name-asian="Arial" style:font-size-asian="11pt" style:font-name-complex="Arial" style:font-size-complex="11pt"/>
    </style:style>
    <style:style style:name="T93_14" style:family="text">
      <style:text-properties fo:font-size="11pt" style:font-name-asian="Arial" style:font-size-asian="11pt" style:font-name-complex="Arial" style:font-size-complex="11pt"/>
    </style:style>
    <style:style style:name="T93_15" style:family="text" style:parent-style-name="List_20_Paragraph">
      <style:text-properties fo:font-size="11pt" style:font-name-asian="Arial" style:font-size-asian="11pt" style:font-name-complex="Arial" style:font-size-complex="11pt"/>
    </style:style>
    <style:style style:name="P94" style:family="paragraph" style:parent-style-name="Footnote_20_text"/>
    <style:style style:name="T94_1" style:family="text">
      <style:text-properties style:font-name-complex="Arial"/>
    </style:style>
    <style:style style:name="T94_2" style:family="text">
      <style:text-properties style:font-name-complex="Arial"/>
    </style:style>
    <style:style style:name="T94_3" style:family="text"/>
    <style:style style:name="T94_4" style:family="text" style:parent-style-name="Internet_20_link">
      <style:text-properties style:font-name-complex="Arial"/>
    </style:style>
    <style:style style:name="T94_5" style:family="text">
      <style:text-properties style:font-name-complex="Arial"/>
    </style:style>
    <style:style style:name="T94_6" style:family="text" style:parent-style-name="List_20_Paragraph">
      <style:text-properties fo:font-size="11pt" style:font-name-asian="Arial" style:font-size-asian="11pt" style:font-name-complex="Arial" style:font-size-complex="11pt"/>
    </style:style>
    <style:style style:name="P95" style:family="paragraph" style:parent-style-name="Footnote_20_text"/>
    <style:style style:name="T95_1" style:family="text">
      <style:text-properties style:font-name-complex="Arial"/>
    </style:style>
    <style:style style:name="T95_2" style:family="text">
      <style:text-properties style:font-name-complex="Arial"/>
    </style:style>
    <style:style style:name="T95_3" style:family="text"/>
    <style:style style:name="T95_4" style:family="text" style:parent-style-name="Internet_20_link">
      <style:text-properties style:font-name-complex="Arial"/>
    </style:style>
    <style:style style:name="T95_5" style:family="text">
      <style:text-properties style:font-name-complex="Arial"/>
    </style:style>
    <style:style style:name="T95_6" style:family="text">
      <style:text-properties fo:font-size="11pt" style:font-name-asian="Arial" style:font-size-asian="11pt" style:font-name-complex="Arial" style:font-size-complex="11pt"/>
    </style:style>
    <style:style style:name="T95_7" style:family="text">
      <style:text-properties fo:font-size="11pt" style:font-name-asian="Arial" style:font-size-asian="11pt" style:font-name-complex="Arial" style:font-size-complex="11pt"/>
    </style:style>
    <style:style style:name="T95_8" style:family="text">
      <style:text-properties fo:font-size="11pt" style:font-name-asian="Arial" style:font-size-asian="11pt" style:font-name-complex="Arial" style:font-size-complex="11pt"/>
    </style:style>
    <style:style style:name="T95_9" style:family="text">
      <style:text-properties fo:font-size="11pt" style:font-name-asian="Arial" style:font-size-asian="11pt" style:font-name-complex="Arial" style:font-size-complex="11pt"/>
    </style:style>
    <style:style style:name="T95_10" style:family="text">
      <style:text-properties fo:font-size="11pt" style:font-name-asian="Arial" style:font-size-asian="11pt" style:font-name-complex="Arial" style:font-size-complex="11pt"/>
    </style:style>
    <style:style style:name="P96" style:family="paragraph" style:parent-style-name="Normal">
      <style:paragraph-properties fo:margin-left="1.27cm"/>
    </style:style>
    <style:style style:name="T96_1" style:family="text">
      <style:text-properties fo:font-size="11pt" style:font-name-asian="Arial" style:font-size-asian="11pt" style:font-name-complex="Arial" style:font-size-complex="11pt" fo:language="en" fo:country="ID"/>
    </style:style>
    <style:style style:name="P97" style:family="paragraph" style:parent-style-name="Normal"/>
    <style:style style:name="T97_1" style:family="text">
      <style:text-properties fo:font-size="11pt" style:font-name-asian="Arial" style:font-size-asian="11pt" style:font-name-complex="Arial" style:font-size-complex="11pt" fo:language="en" fo:country="ID" fo:font-weight="bold" style:font-weight-asian="bold" style:font-weight-complex="bold"/>
    </style:style>
    <style:style style:name="P98" style:family="paragraph" style:parent-style-name="Normal"/>
    <style:style style:name="T98_1" style:family="text">
      <style:text-properties fo:font-size="11pt" style:font-name-asian="Arial" style:font-size-asian="11pt" style:font-name-complex="Arial" style:font-size-complex="11pt" fo:language="en" fo:country="ID" fo:font-weight="bold" style:font-weight-asian="bold" style:font-weight-complex="bold"/>
    </style:style>
    <style:style style:name="P99" style:family="paragraph" style:parent-style-name="Normal"/>
    <style:style style:name="T99_1" style:family="text">
      <style:text-properties fo:font-style="italic" style:font-style-asian="italic" style:font-style-complex="italic" fo:font-size="11pt" style:font-name-asian="Arial" style:font-size-asian="11pt" style:font-name-complex="Arial" style:font-size-complex="11pt" fo:language="en" fo:country="ID"/>
    </style:style>
    <style:style style:name="P100" style:family="paragraph" style:parent-style-name="Normal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P101" style:family="paragraph" style:parent-style-name="List_20_Paragraph">
      <style:paragraph-properties fo:text-align="justify"/>
    </style:style>
    <style:style style:name="T101_1" style:family="text">
      <style:text-properties fo:font-size="11pt" style:font-name-asian="Arial" style:font-size-asian="11pt" style:font-name-complex="Arial" style:font-size-complex="11pt" fo:language="en" fo:country="ID"/>
    </style:style>
    <style:style style:name="T101_2" style:family="text">
      <style:text-properties fo:font-size="11pt" style:font-name-asian="Arial" style:font-size-asian="11pt" style:font-name-complex="Arial" style:font-size-complex="11pt" fo:language="en" fo:country="ID"/>
    </style:style>
    <style:style style:name="T101_3" style:family="text">
      <style:text-properties fo:font-size="11pt" style:font-name-asian="Arial" style:font-size-asian="11pt" style:font-name-complex="Arial" style:font-size-complex="11pt" fo:language="en" fo:country="ID"/>
    </style:style>
    <style:style style:name="T101_4" style:family="text">
      <style:text-properties fo:font-size="11pt" style:font-name-asian="Arial" style:font-size-asian="11pt" style:font-name-complex="Arial" style:font-size-complex="11pt"/>
    </style:style>
    <style:style style:name="T101_5" style:family="text" style:parent-style-name="List_20_Paragraph">
      <style:text-properties fo:font-size="11pt" style:font-name-asian="Arial" style:font-size-asian="11pt" style:font-name-complex="Arial" style:font-size-complex="11pt"/>
    </style:style>
    <style:style style:name="P102" style:family="paragraph" style:parent-style-name="Footnote_20_text"/>
    <style:style style:name="T102_1" style:family="text">
      <style:text-properties style:font-name-complex="Arial"/>
    </style:style>
    <style:style style:name="T102_2" style:family="text">
      <style:text-properties style:font-name-complex="Arial"/>
    </style:style>
    <style:style style:name="T102_3" style:family="text">
      <style:text-properties style:font-name-complex="Arial"/>
    </style:style>
    <style:style style:name="T102_4" style:family="text">
      <style:text-properties style:font-name-complex="Arial"/>
    </style:style>
    <style:style style:name="T102_5" style:family="text">
      <style:text-properties style:font-name-complex="Arial"/>
    </style:style>
    <style:style style:name="T102_6" style:family="text">
      <style:text-properties style:font-name-complex="Arial"/>
    </style:style>
    <style:style style:name="T102_7" style:family="text">
      <style:text-properties style:font-name-complex="Arial"/>
    </style:style>
    <style:style style:name="T102_8" style:family="text"/>
    <style:style style:name="T102_9" style:family="text" style:parent-style-name="Internet_20_link">
      <style:text-properties style:font-name-complex="Arial"/>
    </style:style>
    <style:style style:name="T102_10" style:family="text">
      <style:text-properties style:font-name-complex="Arial"/>
    </style:style>
    <style:style style:name="T102_11" style:family="text">
      <style:text-properties fo:font-size="11pt" style:font-name-asian="Arial" style:font-size-asian="11pt" style:font-name-complex="Arial" style:font-size-complex="11pt"/>
    </style:style>
    <style:style style:name="T102_12" style:family="text">
      <style:text-properties fo:font-size="11pt" style:font-name-asian="Arial" style:font-size-asian="11pt" style:font-name-complex="Arial" style:font-size-complex="11pt" fo:language="en" fo:country="ID"/>
    </style:style>
    <style:style style:name="T102_13" style:family="text">
      <style:text-properties fo:font-size="11pt" style:font-name-asian="Arial" style:font-size-asian="11pt" style:font-name-complex="Arial" style:font-size-complex="11pt" fo:language="en" fo:country="ID"/>
    </style:style>
    <style:style style:name="T102_14" style:family="text">
      <style:text-properties fo:font-size="11pt" style:font-name-asian="Arial" style:font-size-asian="11pt" style:font-name-complex="Arial" style:font-size-complex="11pt" fo:language="en" fo:country="ID"/>
    </style:style>
    <style:style style:name="T102_15" style:family="text">
      <style:text-properties fo:font-size="11pt" style:font-name-asian="Arial" style:font-size-asian="11pt" style:font-name-complex="Arial" style:font-size-complex="11pt" fo:language="en" fo:country="ID"/>
    </style:style>
    <style:style style:name="T102_16" style:family="text">
      <style:text-properties fo:font-size="11pt" style:font-name-asian="Arial" style:font-size-asian="11pt" style:font-name-complex="Arial" style:font-size-complex="11pt" fo:language="en" fo:country="ID"/>
    </style:style>
    <style:style style:name="T102_17" style:family="text">
      <style:text-properties fo:font-size="11pt" style:font-name-asian="Arial" style:font-size-asian="11pt" style:font-name-complex="Arial" style:font-size-complex="11pt" fo:language="en" fo:country="ID"/>
    </style:style>
    <style:style style:name="T102_18" style:family="text">
      <style:text-properties fo:font-size="11pt" style:font-name-asian="Arial" style:font-size-asian="11pt" style:font-name-complex="Arial" style:font-size-complex="11pt" fo:language="en" fo:country="ID"/>
    </style:style>
    <style:style style:name="T102_19" style:family="text">
      <style:text-properties fo:font-size="11pt" style:font-name-asian="Arial" style:font-size-asian="11pt" style:font-name-complex="Arial" style:font-size-complex="11pt" fo:language="en" fo:country="ID"/>
    </style:style>
    <style:style style:name="T102_20" style:family="text">
      <style:text-properties fo:font-size="11pt" style:font-name-asian="Arial" style:font-size-asian="11pt" style:font-name-complex="Arial" style:font-size-complex="11pt"/>
    </style:style>
    <style:style style:name="T102_21" style:family="text">
      <style:text-properties fo:font-size="11pt" style:font-name-asian="Arial" style:font-size-asian="11pt" style:font-name-complex="Arial" style:font-size-complex="11pt"/>
    </style:style>
    <style:style style:name="T102_22" style:family="text">
      <style:text-properties fo:font-size="11pt" style:font-name-asian="Arial" style:font-size-asian="11pt" style:font-name-complex="Arial" style:font-size-complex="11pt"/>
    </style:style>
    <style:style style:name="T102_23" style:family="text">
      <style:text-properties fo:font-size="11pt" style:font-name-asian="Arial" style:font-size-asian="11pt" style:font-name-complex="Arial" style:font-size-complex="11pt"/>
    </style:style>
    <style:style style:name="T102_24" style:family="text">
      <style:text-properties fo:font-size="11pt" style:font-name-asian="Arial" style:font-size-asian="11pt" style:font-name-complex="Arial" style:font-size-complex="11pt"/>
    </style:style>
    <style:style style:name="T102_25" style:family="text">
      <style:text-properties fo:font-size="11pt" style:font-name-asian="Arial" style:font-size-asian="11pt" style:font-name-complex="Arial" style:font-size-complex="11pt"/>
    </style:style>
    <style:style style:name="T102_26" style:family="text">
      <style:text-properties fo:font-size="11pt" style:font-name-asian="Arial" style:font-size-asian="11pt" style:font-name-complex="Arial" style:font-size-complex="11pt"/>
    </style:style>
    <style:style style:name="T102_27" style:family="text">
      <style:text-properties fo:font-size="11pt" style:font-name-asian="Arial" style:font-size-asian="11pt" style:font-name-complex="Arial" style:font-size-complex="11pt"/>
    </style:style>
    <style:style style:name="T102_28" style:family="text" style:parent-style-name="List_20_Paragraph">
      <style:text-properties fo:font-size="11pt" style:font-name-asian="Arial" style:font-size-asian="11pt" style:font-name-complex="Arial" style:font-size-complex="11pt"/>
    </style:style>
    <style:style style:name="P103" style:family="paragraph" style:parent-style-name="Footnote_20_text"/>
    <style:style style:name="T103_1" style:family="text">
      <style:text-properties style:font-name-complex="Arial"/>
    </style:style>
    <style:style style:name="T103_2" style:family="text">
      <style:text-properties fo:background-color="#ffffff" fo:color="#333333" style:font-name-complex="Arial"/>
    </style:style>
    <style:style style:name="T103_3" style:family="text">
      <style:text-properties fo:background-color="#ffffff" fo:font-style="italic" style:font-style-asian="italic" fo:color="#333333" style:font-name-complex="Arial"/>
    </style:style>
    <style:style style:name="T103_4" style:family="text">
      <style:text-properties fo:background-color="#ffffff" fo:color="#333333" style:font-name-complex="Arial"/>
    </style:style>
    <style:style style:name="T103_5" style:family="text">
      <style:text-properties fo:background-color="#ffffff" fo:font-style="italic" style:font-style-asian="italic" fo:color="#333333" style:font-name-complex="Arial"/>
    </style:style>
    <style:style style:name="T103_6" style:family="text">
      <style:text-properties fo:background-color="#ffffff" fo:color="#333333" style:font-name-complex="Arial"/>
    </style:style>
    <style:style style:name="T103_7" style:family="text"/>
    <style:style style:name="T103_8" style:family="text" style:parent-style-name="Internet_20_link">
      <style:text-properties fo:background-color="#ffffff" style:font-name-complex="Arial"/>
    </style:style>
    <style:style style:name="T103_9" style:family="text">
      <style:text-properties fo:background-color="#ffffff" fo:color="#333333" style:font-name-complex="Arial"/>
    </style:style>
    <style:style style:name="T103_10" style:family="text">
      <style:text-properties fo:font-size="11pt" style:font-name-asian="Arial" style:font-size-asian="11pt" style:font-name-complex="Arial" style:font-size-complex="11pt"/>
    </style:style>
    <style:style style:name="P104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language="en" fo:country="ID"/>
    </style:style>
    <style:style style:name="P105" style:family="paragraph" style:parent-style-name="Normal">
      <style:paragraph-properties fo:text-align="justify"/>
    </style:style>
    <style:style style:name="T105_1" style:family="text">
      <style:text-properties fo:font-style="italic" style:font-style-asian="italic" style:font-style-complex="italic" fo:font-size="11pt" style:font-name-asian="Arial" style:font-size-asian="11pt" style:font-name-complex="Arial" style:font-size-complex="11pt" fo:language="en" fo:country="ID"/>
    </style:style>
    <style:style style:name="P106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language="en" fo:country="ID"/>
    </style:style>
    <style:style style:name="P107" style:family="paragraph" style:parent-style-name="List_20_Paragraph">
      <style:paragraph-properties fo:text-align="justify"/>
    </style:style>
    <style:style style:name="T107_1" style:family="text">
      <style:text-properties fo:font-size="11pt" style:font-name-asian="Arial" style:font-size-asian="11pt" style:font-name-complex="Arial" style:font-size-complex="11pt" fo:language="en" fo:country="ID"/>
    </style:style>
    <style:style style:name="T107_2" style:family="text">
      <style:text-properties fo:font-size="11pt" style:font-name-asian="Arial" style:font-size-asian="11pt" style:font-name-complex="Arial" style:font-size-complex="11pt" fo:language="en" fo:country="ID"/>
    </style:style>
    <style:style style:name="T107_3" style:family="text">
      <style:text-properties fo:font-size="11pt" style:font-name-asian="Arial" style:font-size-asian="11pt" style:font-name-complex="Arial" style:font-size-complex="11pt" fo:language="en" fo:country="ID"/>
    </style:style>
    <style:style style:name="T107_4" style:family="text">
      <style:text-properties fo:font-size="11pt" style:font-name-asian="Arial" style:font-size-asian="11pt" style:font-name-complex="Arial" style:font-size-complex="11pt" fo:language="en" fo:country="ID"/>
    </style:style>
    <style:style style:name="T107_5" style:family="text">
      <style:text-properties fo:font-size="11pt" style:font-name-asian="Arial" style:font-size-asian="11pt" style:font-name-complex="Arial" style:font-size-complex="11pt" fo:language="en" fo:country="ID"/>
    </style:style>
    <style:style style:name="T107_6" style:family="text">
      <style:text-properties fo:font-size="11pt" style:font-name-asian="Arial" style:font-size-asian="11pt" style:font-name-complex="Arial" style:font-size-complex="11pt" fo:language="en" fo:country="ID"/>
    </style:style>
    <style:style style:name="T107_7" style:family="text" style:parent-style-name="List_20_Paragraph">
      <style:text-properties fo:font-size="11pt" style:font-name-asian="Arial" style:font-size-asian="11pt" style:font-name-complex="Arial" style:font-size-complex="11pt" fo:language="en" fo:country="ID"/>
    </style:style>
    <style:style style:name="P108" style:family="paragraph" style:parent-style-name="Footnote_20_text"/>
    <style:style style:name="T108_1" style:family="text">
      <style:text-properties style:font-name-complex="Arial"/>
    </style:style>
    <style:style style:name="T108_2" style:family="text">
      <style:text-properties style:font-name-complex="Arial"/>
    </style:style>
    <style:style style:name="T108_3" style:family="text">
      <style:text-properties style:font-name-complex="Arial"/>
    </style:style>
    <style:style style:name="T108_4" style:family="text">
      <style:text-properties style:font-name-complex="Arial"/>
    </style:style>
    <style:style style:name="T108_5" style:family="text">
      <style:text-properties style:font-name-complex="Arial"/>
    </style:style>
    <style:style style:name="T108_6" style:family="text">
      <style:text-properties fo:font-size="11pt" style:font-name-asian="Arial" style:font-size-asian="11pt" style:font-name-complex="Arial" style:font-size-complex="11pt" fo:language="en" fo:country="ID"/>
    </style:style>
    <style:style style:name="T108_7" style:family="text">
      <style:text-properties fo:font-size="11pt" style:font-name-asian="Arial" style:font-size-asian="11pt" style:font-name-complex="Arial" style:font-size-complex="11pt" fo:language="en" fo:country="ID"/>
    </style:style>
    <style:style style:name="T108_8" style:family="text">
      <style:text-properties fo:font-size="11pt" style:font-name-asian="Arial" style:font-size-asian="11pt" style:font-name-complex="Arial" style:font-size-complex="11pt" fo:language="en" fo:country="ID"/>
    </style:style>
    <style:style style:name="T108_9" style:family="text">
      <style:text-properties fo:font-size="11pt" style:font-name-asian="Arial" style:font-size-asian="11pt" style:font-name-complex="Arial" style:font-size-complex="11pt" fo:language="en" fo:country="ID"/>
    </style:style>
    <style:style style:name="T108_10" style:family="text">
      <style:text-properties fo:font-size="11pt" style:font-name-asian="Arial" style:font-size-asian="11pt" style:font-name-complex="Arial" style:font-size-complex="11pt" fo:language="en" fo:country="ID"/>
    </style:style>
    <style:style style:name="T108_11" style:family="text">
      <style:text-properties fo:font-size="11pt" style:font-name-asian="Arial" style:font-size-asian="11pt" style:font-name-complex="Arial" style:font-size-complex="11pt" fo:language="en" fo:country="ID"/>
    </style:style>
    <style:style style:name="P109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 fo:language="en" fo:country="ID"/>
    </style:style>
    <style:style style:name="P110" style:family="paragraph" style:parent-style-name="List_20_Paragraph">
      <style:paragraph-properties fo:text-align="justify"/>
    </style:style>
    <style:style style:name="T110_1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0_2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0_3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0_4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0_5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0_6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0_7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0_8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0_9" style:family="text" style:parent-style-name="List_20_Paragraph">
      <style:text-properties fo:font-size="11pt" style:font-name-asian="Arial" style:font-size-asian="11pt" style:font-name-complex="Arial" style:font-size-complex="11pt" fo:language="en" fo:country="ID"/>
    </style:style>
    <style:style style:name="P111" style:family="paragraph" style:parent-style-name="Footnote_20_text">
      <style:paragraph-properties fo:text-align="justify"/>
    </style:style>
    <style:style style:name="T111_1" style:family="text"/>
    <style:style style:name="T111_2" style:family="text"/>
    <style:style style:name="T111_3" style:family="text"/>
    <style:style style:name="T111_4" style:family="text"/>
    <style:style style:name="T111_5" style:family="text" style:parent-style-name="Internet_20_link"/>
    <style:style style:name="T111_6" style:family="text"/>
    <style:style style:name="T111_7" style:family="text"/>
    <style:style style:name="T111_8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1_9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1_10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1_11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1_12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1_13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1_14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1_15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1_16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1_17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1_18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1_19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1_20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1_21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1_22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1_23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1_24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1_25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1_26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1_27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1_28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1_29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1_30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1_31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1_32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1_33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1_34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1_35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1_36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1_37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1_38" style:family="text" style:parent-style-name="List_20_Paragraph">
      <style:text-properties fo:font-size="11pt" style:font-name-asian="Arial" style:font-size-asian="11pt" style:font-name-complex="Arial" style:font-size-complex="11pt" fo:language="en" fo:country="ID"/>
    </style:style>
    <style:style style:name="P112" style:family="paragraph" style:parent-style-name="Footnote_20_text">
      <style:paragraph-properties fo:text-align="justify"/>
    </style:style>
    <style:style style:name="T112_1" style:family="text"/>
    <style:style style:name="T112_2" style:family="text"/>
    <style:style style:name="T112_3" style:family="text"/>
    <style:style style:name="T112_4" style:family="text"/>
    <style:style style:name="T112_5" style:family="text"/>
    <style:style style:name="T112_6" style:family="text"/>
    <style:style style:name="T112_7" style:family="text"/>
    <style:style style:name="T112_8" style:family="text"/>
    <style:style style:name="T112_9" style:family="text"/>
    <style:style style:name="T112_10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2_11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2_12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2_13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2_14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2_15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2_16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2_17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2_18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2_19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2_20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2_21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2_22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2_23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2_24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2_25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2_26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2_27" style:family="text" style:parent-style-name="List_20_Paragraph">
      <style:text-properties fo:font-size="11pt" style:font-name-asian="Arial" style:font-size-asian="11pt" style:font-name-complex="Arial" style:font-size-complex="11pt" fo:language="en" fo:country="ID"/>
    </style:style>
    <style:style style:name="P113" style:family="paragraph" style:parent-style-name="Footnote_20_text">
      <style:paragraph-properties fo:text-align="justify"/>
    </style:style>
    <style:style style:name="T113_1" style:family="text"/>
    <style:style style:name="T113_2" style:family="text"/>
    <style:style style:name="T113_3" style:family="text"/>
    <style:style style:name="T113_4" style:family="text" style:parent-style-name="Internet_20_link"/>
    <style:style style:name="T113_5" style:family="text"/>
    <style:style style:name="T113_6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3_7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3_8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3_9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3_10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3_11" style:family="text" style:parent-style-name="List_20_Paragraph">
      <style:text-properties fo:font-size="11pt" style:font-name-asian="Arial" style:font-size-asian="11pt" style:font-name-complex="Arial" style:font-size-complex="11pt" fo:language="en" fo:country="ID"/>
    </style:style>
    <style:style style:name="P114" style:family="paragraph" style:parent-style-name="Footnote_20_text">
      <style:paragraph-properties fo:text-align="justify"/>
    </style:style>
    <style:style style:name="T114_1" style:family="text"/>
    <style:style style:name="T114_2" style:family="text"/>
    <style:style style:name="T114_3" style:family="text"/>
    <style:style style:name="T114_4" style:family="text" style:parent-style-name="Internet_20_link"/>
    <style:style style:name="T114_5" style:family="text"/>
    <style:style style:name="T114_6" style:family="text">
      <style:text-properties fo:font-size="11pt" style:font-name-asian="Arial" style:font-size-asian="11pt" style:font-name-complex="Arial" style:font-size-complex="11pt" fo:language="en" fo:country="ID"/>
    </style:style>
    <style:style style:name="P115" style:family="paragraph" style:parent-style-name="List_20_Paragraph">
      <style:text-properties fo:font-size="11pt" style:font-name-asian="Arial" style:font-size-asian="11pt" style:font-name-complex="Arial" style:font-size-complex="11pt" fo:language="en" fo:country="ID"/>
    </style:style>
    <style:style style:name="P116" style:family="paragraph" style:parent-style-name="Normal">
      <style:paragraph-properties fo:text-align="justify"/>
    </style:style>
    <style:style style:name="T116_1" style:family="text">
      <style:text-properties fo:font-style="italic" style:font-style-asian="italic" style:font-style-complex="italic" fo:font-size="11pt" style:font-name-asian="Arial" style:font-size-asian="11pt" style:font-name-complex="Arial" style:font-size-complex="11pt" fo:language="en" fo:country="ID"/>
    </style:style>
    <style:style style:name="P117" style:family="paragraph" style:parent-style-name="Normal">
      <style:paragraph-properties fo:text-align="justify"/>
      <style:text-properties fo:font-style="italic" style:font-style-asian="italic" style:font-style-complex="italic" fo:font-size="11pt" style:font-name-asian="Arial" style:font-size-asian="11pt" style:font-name-complex="Arial" style:font-size-complex="11pt" fo:language="en" fo:country="ID"/>
    </style:style>
    <style:style style:name="P118" style:family="paragraph" style:parent-style-name="List_20_Paragraph">
      <style:paragraph-properties fo:text-align="justify"/>
    </style:style>
    <style:style style:name="T118_1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8_2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8_3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8_4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8_5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8_6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8_7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8_8" style:family="text" style:parent-style-name="List_20_Paragraph">
      <style:text-properties fo:font-size="11pt" style:font-name-asian="Arial" style:font-size-asian="11pt" style:font-name-complex="Arial" style:font-size-complex="11pt" fo:language="en" fo:country="ID"/>
    </style:style>
    <style:style style:name="P119" style:family="paragraph" style:parent-style-name="Footnote_20_text"/>
    <style:style style:name="T119_1" style:family="text"/>
    <style:style style:name="T119_2" style:family="text"/>
    <style:style style:name="T119_3" style:family="text"/>
    <style:style style:name="T119_4" style:family="text"/>
    <style:style style:name="T119_5" style:family="text"/>
    <style:style style:name="T119_6" style:family="text"/>
    <style:style style:name="T119_7" style:family="text"/>
    <style:style style:name="T119_8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9_9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9_10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9_11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9_12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9_13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9_14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9_15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9_16" style:family="text">
      <style:text-properties fo:font-size="11pt" style:font-name-asian="Arial" style:font-size-asian="11pt" style:font-name-complex="Arial" style:font-size-complex="11pt" fo:language="en" fo:country="ID"/>
    </style:style>
    <style:style style:name="T119_17" style:family="text">
      <style:text-properties fo:font-size="11pt" style:font-name-asian="Arial" style:font-size-asian="11pt" style:font-name-complex="Arial" style:font-size-complex="11pt" fo:language="en" fo:country="ID"/>
    </style:style>
    <style:style style:name="P120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language="en" fo:country="ID"/>
    </style:style>
    <style:style style:name="P121" style:family="paragraph" style:parent-style-name="Normal">
      <style:paragraph-properties fo:text-align="justify"/>
    </style:style>
    <style:style style:name="T121_1" style:family="text">
      <style:text-properties fo:font-style="italic" style:font-style-asian="italic" style:font-style-complex="italic" fo:font-size="11pt" style:font-name-asian="Arial" style:font-size-asian="11pt" style:font-name-complex="Arial" style:font-size-complex="11pt" fo:language="en" fo:country="ID"/>
    </style:style>
    <style:style style:name="P122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language="en" fo:country="ID"/>
    </style:style>
    <style:style style:name="P123" style:family="paragraph" style:parent-style-name="List_20_Paragraph">
      <style:paragraph-properties fo:text-align="justify"/>
    </style:style>
    <style:style style:name="T123_1" style:family="text">
      <style:text-properties fo:font-size="11pt" style:font-name-asian="Arial" style:font-size-asian="11pt" style:font-name-complex="Arial" style:font-size-complex="11pt" fo:language="en" fo:country="ID"/>
    </style:style>
    <style:style style:name="T123_2" style:family="text">
      <style:text-properties fo:font-size="11pt" style:font-name-asian="Arial" style:font-size-asian="11pt" style:font-name-complex="Arial" style:font-size-complex="11pt" fo:language="en" fo:country="ID"/>
    </style:style>
    <style:style style:name="T123_3" style:family="text">
      <style:text-properties fo:font-size="11pt" style:font-name-asian="Arial" style:font-size-asian="11pt" style:font-name-complex="Arial" style:font-size-complex="11pt" fo:language="en" fo:country="ID"/>
    </style:style>
    <style:style style:name="T123_4" style:family="text">
      <style:text-properties fo:font-size="11pt" style:font-name-asian="Arial" style:font-size-asian="11pt" style:font-name-complex="Arial" style:font-size-complex="11pt" fo:language="en" fo:country="ID"/>
    </style:style>
    <style:style style:name="T123_5" style:family="text">
      <style:text-properties fo:font-size="11pt" style:font-name-asian="Arial" style:font-size-asian="11pt" style:font-name-complex="Arial" style:font-size-complex="11pt" fo:language="en" fo:country="ID"/>
    </style:style>
    <style:style style:name="T123_6" style:family="text">
      <style:text-properties fo:font-size="11pt" style:font-name-asian="Arial" style:font-size-asian="11pt" style:font-name-complex="Arial" style:font-size-complex="11pt" fo:language="en" fo:country="ID"/>
    </style:style>
    <style:style style:name="T123_7" style:family="text">
      <style:text-properties fo:font-size="11pt" style:font-name-asian="Arial" style:font-size-asian="11pt" style:font-name-complex="Arial" style:font-size-complex="11pt" fo:language="en" fo:country="ID"/>
    </style:style>
    <style:style style:name="T123_8" style:family="text">
      <style:text-properties fo:font-size="11pt" style:font-name-asian="Arial" style:font-size-asian="11pt" style:font-name-complex="Arial" style:font-size-complex="11pt" fo:language="en" fo:country="ID"/>
    </style:style>
    <style:style style:name="T123_9" style:family="text">
      <style:text-properties fo:font-size="11pt" style:font-name-asian="Arial" style:font-size-asian="11pt" style:font-name-complex="Arial" style:font-size-complex="11pt" fo:language="en" fo:country="ID"/>
    </style:style>
    <style:style style:name="T123_10" style:family="text">
      <style:text-properties fo:font-size="11pt" style:font-name-asian="Arial" style:font-size-asian="11pt" style:font-name-complex="Arial" style:font-size-complex="11pt" fo:language="en" fo:country="ID"/>
    </style:style>
    <style:style style:name="T123_11" style:family="text">
      <style:text-properties fo:font-size="11pt" style:font-name-asian="Arial" style:font-size-asian="11pt" style:font-name-complex="Arial" style:font-size-complex="11pt" fo:language="en" fo:country="ID"/>
    </style:style>
    <style:style style:name="T123_12" style:family="text">
      <style:text-properties fo:font-size="11pt" style:font-name-asian="Arial" style:font-size-asian="11pt" style:font-name-complex="Arial" style:font-size-complex="11pt" fo:language="en" fo:country="ID"/>
    </style:style>
    <style:style style:name="T123_13" style:family="text">
      <style:text-properties fo:font-size="11pt" style:font-name-asian="Arial" style:font-size-asian="11pt" style:font-name-complex="Arial" style:font-size-complex="11pt" fo:language="en" fo:country="ID"/>
    </style:style>
    <style:style style:name="T123_14" style:family="text" style:parent-style-name="List_20_Paragraph">
      <style:text-properties fo:font-size="11pt" style:font-name-asian="Arial" style:font-size-asian="11pt" style:font-name-complex="Arial" style:font-size-complex="11pt" fo:language="en" fo:country="ID"/>
    </style:style>
    <style:style style:name="P124" style:family="paragraph" style:parent-style-name="Footnote_20_text">
      <style:paragraph-properties fo:text-align="justify"/>
    </style:style>
    <style:style style:name="T124_1" style:family="text"/>
    <style:style style:name="T124_2" style:family="text"/>
    <style:style style:name="T124_3" style:family="text"/>
    <style:style style:name="T124_4" style:family="text"/>
    <style:style style:name="T124_5" style:family="text"/>
    <style:style style:name="T124_6" style:family="text">
      <style:text-properties fo:font-size="11pt" style:font-name-asian="Arial" style:font-size-asian="11pt" style:font-name-complex="Arial" style:font-size-complex="11pt" fo:language="en" fo:country="ID"/>
    </style:style>
    <style:style style:name="T124_7" style:family="text">
      <style:text-properties fo:font-size="11pt" style:font-name-asian="Arial" style:font-size-asian="11pt" style:font-name-complex="Arial" style:font-size-complex="11pt" fo:language="en" fo:country="ID"/>
    </style:style>
    <style:style style:name="T124_8" style:family="text">
      <style:text-properties fo:font-size="11pt" style:font-name-asian="Arial" style:font-size-asian="11pt" style:font-name-complex="Arial" style:font-size-complex="11pt" fo:language="en" fo:country="ID"/>
    </style:style>
    <style:style style:name="T124_9" style:family="text">
      <style:text-properties fo:font-size="11pt" style:font-name-asian="Arial" style:font-size-asian="11pt" style:font-name-complex="Arial" style:font-size-complex="11pt" fo:language="en" fo:country="ID"/>
    </style:style>
    <style:style style:name="T124_10" style:family="text">
      <style:text-properties fo:font-size="11pt" style:font-name-asian="Arial" style:font-size-asian="11pt" style:font-name-complex="Arial" style:font-size-complex="11pt" fo:language="en" fo:country="ID"/>
    </style:style>
    <style:style style:name="T124_11" style:family="text">
      <style:text-properties fo:font-size="11pt" style:font-name-asian="Arial" style:font-size-asian="11pt" style:font-name-complex="Arial" style:font-size-complex="11pt" fo:language="en" fo:country="ID"/>
    </style:style>
    <style:style style:name="T124_12" style:family="text">
      <style:text-properties fo:font-size="11pt" style:font-name-asian="Arial" style:font-size-asian="11pt" style:font-name-complex="Arial" style:font-size-complex="11pt" fo:language="en" fo:country="ID"/>
    </style:style>
    <style:style style:name="T124_13" style:family="text">
      <style:text-properties fo:font-size="11pt" style:font-name-asian="Arial" style:font-size-asian="11pt" style:font-name-complex="Arial" style:font-size-complex="11pt" fo:language="en" fo:country="ID"/>
    </style:style>
    <style:style style:name="T124_14" style:family="text">
      <style:text-properties fo:font-size="11pt" style:font-name-asian="Arial" style:font-size-asian="11pt" style:font-name-complex="Arial" style:font-size-complex="11pt" fo:language="en" fo:country="ID"/>
    </style:style>
    <style:style style:name="T124_15" style:family="text">
      <style:text-properties fo:font-size="11pt" style:font-name-asian="Arial" style:font-size-asian="11pt" style:font-name-complex="Arial" style:font-size-complex="11pt" fo:language="en" fo:country="ID"/>
    </style:style>
    <style:style style:name="T124_16" style:family="text">
      <style:text-properties fo:font-size="11pt" style:font-name-asian="Arial" style:font-size-asian="11pt" style:font-name-complex="Arial" style:font-size-complex="11pt" fo:language="en" fo:country="ID"/>
    </style:style>
    <style:style style:name="T124_17" style:family="text" style:parent-style-name="List_20_Paragraph">
      <style:text-properties fo:font-size="11pt" style:font-name-asian="Arial" style:font-size-asian="11pt" style:font-name-complex="Arial" style:font-size-complex="11pt" fo:language="en" fo:country="ID"/>
    </style:style>
    <style:style style:name="P125" style:family="paragraph" style:parent-style-name="Footnote_20_text">
      <style:paragraph-properties fo:text-align="justify"/>
    </style:style>
    <style:style style:name="T125_1" style:family="text"/>
    <style:style style:name="T125_2" style:family="text"/>
    <style:style style:name="T125_3" style:family="text"/>
    <style:style style:name="T125_4" style:family="text"/>
    <style:style style:name="T125_5" style:family="text" style:parent-style-name="Internet_20_link"/>
    <style:style style:name="T125_6" style:family="text"/>
    <style:style style:name="T125_7" style:family="text">
      <style:text-properties fo:font-size="11pt" style:font-name-asian="Arial" style:font-size-asian="11pt" style:font-name-complex="Arial" style:font-size-complex="11pt" fo:language="en" fo:country="ID"/>
    </style:style>
    <style:style style:name="P126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 fo:language="en" fo:country="ID"/>
    </style:style>
    <style:style style:name="P127" style:family="paragraph" style:parent-style-name="List_20_Paragraph">
      <style:paragraph-properties fo:text-align="justify"/>
    </style:style>
    <style:style style:name="T127_1" style:family="text">
      <style:text-properties fo:font-size="11pt" style:font-name-asian="Arial" style:font-size-asian="11pt" style:font-name-complex="Arial" style:font-size-complex="11pt" fo:language="en" fo:country="ID"/>
    </style:style>
    <style:style style:name="T127_2" style:family="text">
      <style:text-properties fo:font-size="11pt" style:font-name-asian="Arial" style:font-size-asian="11pt" style:font-name-complex="Arial" style:font-size-complex="11pt" fo:language="en" fo:country="ID"/>
    </style:style>
    <style:style style:name="T127_3" style:family="text">
      <style:text-properties fo:font-size="11pt" style:font-name-asian="Arial" style:font-size-asian="11pt" style:font-name-complex="Arial" style:font-size-complex="11pt" fo:language="en" fo:country="ID"/>
    </style:style>
    <style:style style:name="T127_4" style:family="text" style:parent-style-name="List_20_Paragraph">
      <style:text-properties fo:font-size="11pt" style:font-name-asian="Arial" style:font-size-asian="11pt" style:font-name-complex="Arial" style:font-size-complex="11pt" fo:language="en" fo:country="ID"/>
    </style:style>
    <style:style style:name="P128" style:family="paragraph" style:parent-style-name="Footnote_20_text">
      <style:paragraph-properties fo:text-align="justify"/>
    </style:style>
    <style:style style:name="T128_1" style:family="text"/>
    <style:style style:name="T128_2" style:family="text">
      <style:text-properties style:font-name-asian="Arial" style:font-name-complex="Arial" fo:language="en" fo:country="ID"/>
    </style:style>
    <style:style style:name="T128_3" style:family="text">
      <style:text-properties style:font-name-asian="Arial" style:font-name-complex="Arial" fo:language="en" fo:country="ID"/>
    </style:style>
    <style:style style:name="T128_4" style:family="text">
      <style:text-properties style:font-name-asian="Arial" style:font-name-complex="Arial" fo:language="en" fo:country="ID"/>
    </style:style>
    <style:style style:name="T128_5" style:family="text">
      <style:text-properties fo:font-size="11pt" style:font-name-asian="Arial" style:font-size-asian="11pt" style:font-name-complex="Arial" style:font-size-complex="11pt" fo:language="en" fo:country="ID"/>
    </style:style>
    <style:style style:name="T128_6" style:family="text">
      <style:text-properties fo:font-size="11pt" style:font-name-asian="Arial" style:font-size-asian="11pt" style:font-name-complex="Arial" style:font-size-complex="11pt" fo:language="en" fo:country="ID"/>
    </style:style>
    <style:style style:name="T128_7" style:family="text">
      <style:text-properties fo:font-size="11pt" style:font-name-asian="Arial" style:font-size-asian="11pt" style:font-name-complex="Arial" style:font-size-complex="11pt" fo:language="en" fo:country="ID"/>
    </style:style>
    <style:style style:name="T128_8" style:family="text">
      <style:text-properties fo:font-size="11pt" style:font-name-asian="Arial" style:font-size-asian="11pt" style:font-name-complex="Arial" style:font-size-complex="11pt" fo:language="en" fo:country="ID"/>
    </style:style>
    <style:style style:name="T128_9" style:family="text">
      <style:text-properties fo:font-size="11pt" style:font-name-asian="Arial" style:font-size-asian="11pt" style:font-name-complex="Arial" style:font-size-complex="11pt" fo:language="en" fo:country="ID"/>
    </style:style>
    <style:style style:name="T128_10" style:family="text">
      <style:text-properties fo:font-size="11pt" style:font-name-asian="Arial" style:font-size-asian="11pt" style:font-name-complex="Arial" style:font-size-complex="11pt" fo:language="en" fo:country="ID"/>
    </style:style>
    <style:style style:name="T128_11" style:family="text">
      <style:text-properties fo:font-size="11pt" style:font-name-asian="Arial" style:font-size-asian="11pt" style:font-name-complex="Arial" style:font-size-complex="11pt" fo:language="en" fo:country="ID"/>
    </style:style>
    <style:style style:name="T128_12" style:family="text">
      <style:text-properties fo:font-size="11pt" style:font-name-asian="Arial" style:font-size-asian="11pt" style:font-name-complex="Arial" style:font-size-complex="11pt" fo:language="en" fo:country="ID"/>
    </style:style>
    <style:style style:name="T128_13" style:family="text">
      <style:text-properties fo:font-size="11pt" style:font-name-asian="Arial" style:font-size-asian="11pt" style:font-name-complex="Arial" style:font-size-complex="11pt" fo:language="en" fo:country="ID"/>
    </style:style>
    <style:style style:name="T128_14" style:family="text">
      <style:text-properties fo:font-size="11pt" style:font-name-asian="Arial" style:font-size-asian="11pt" style:font-name-complex="Arial" style:font-size-complex="11pt" fo:language="en" fo:country="ID"/>
    </style:style>
    <style:style style:name="P129" style:family="paragraph" style:parent-style-name="Normal">
      <style:text-properties fo:color="#4f81bd" fo:font-size="11pt" style:font-name-asian="宋体" style:font-size-asian="11pt" style:font-name-complex="Arial" style:font-size-complex="11pt" fo:language-asian="en" fo:country-asian="GB" fo:font-weight="bold" style:font-weight-asian="bold" style:font-weight-complex="bold"/>
    </style:style>
    <style:style style:name="P130" style:family="paragraph" style:parent-style-name="Normal">
      <style:paragraph-properties fo:text-align="justify" fo:line-height="107%"/>
    </style:style>
    <style:style style:name="T13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31" style:family="paragraph" style:parent-style-name="Normal">
      <style:paragraph-properties fo:text-align="justify" fo:line-height="107%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32" style:family="paragraph" style:parent-style-name="Normal">
      <style:paragraph-properties fo:text-align="justify" fo:line-height="107%"/>
    </style:style>
    <style:style style:name="T132_1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P133" style:family="paragraph" style:parent-style-name="Normal">
      <style:paragraph-properties fo:text-align="justify" fo:line-height="107%"/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P134" style:family="paragraph" style:parent-style-name="List_20_Paragraph">
      <style:paragraph-properties fo:text-align="justify" fo:line-height="107%"/>
    </style:style>
    <style:style style:name="T134_1" style:family="text">
      <style:text-properties fo:font-size="11pt" style:font-size-asian="11pt" style:font-name-complex="Arial" style:font-size-complex="11pt"/>
    </style:style>
    <style:style style:name="T134_2" style:family="text">
      <style:text-properties fo:font-size="11pt" style:font-size-asian="11pt" style:font-name-complex="Arial" style:font-size-complex="11pt"/>
    </style:style>
    <style:style style:name="T134_3" style:family="text">
      <style:text-properties fo:font-size="11pt" style:font-size-asian="11pt" style:font-name-complex="Arial" style:font-size-complex="11pt"/>
    </style:style>
    <style:style style:name="T134_4" style:family="text">
      <style:text-properties fo:font-size="11pt" style:font-size-asian="11pt" style:font-name-complex="Arial" style:font-size-complex="11pt"/>
    </style:style>
    <style:style style:name="T134_5" style:family="text">
      <style:text-properties fo:font-size="11pt" style:font-size-asian="11pt" style:font-name-complex="Arial" style:font-size-complex="11pt"/>
    </style:style>
    <style:style style:name="T134_6" style:family="text">
      <style:text-properties fo:font-size="11pt" style:font-size-asian="11pt" style:font-name-complex="Arial" style:font-size-complex="11pt"/>
    </style:style>
    <style:style style:name="T134_7" style:family="text">
      <style:text-properties fo:font-size="11pt" style:font-size-asian="11pt" style:font-name-complex="Arial" style:font-size-complex="11pt"/>
    </style:style>
    <style:style style:name="T134_8" style:family="text">
      <style:text-properties fo:font-size="11pt" style:font-size-asian="11pt" style:font-name-complex="Arial" style:font-size-complex="11pt"/>
    </style:style>
    <style:style style:name="T134_9" style:family="text" style:parent-style-name="List_20_Paragraph">
      <style:text-properties fo:font-size="11pt" style:font-size-asian="11pt" style:font-name-complex="Arial" style:font-size-complex="11pt"/>
    </style:style>
    <style:style style:name="P135" style:family="paragraph" style:parent-style-name="Footnote_20_text">
      <style:paragraph-properties fo:text-align="justify"/>
    </style:style>
    <style:style style:name="T135_1" style:family="text"/>
    <style:style style:name="T135_2" style:family="text"/>
    <style:style style:name="T135_3" style:family="text" style:parent-style-name="Internet_20_link"/>
    <style:style style:name="T135_4" style:family="text"/>
    <style:style style:name="T135_5" style:family="text">
      <style:text-properties fo:font-size="11pt" style:font-size-asian="11pt" style:font-name-complex="Arial" style:font-size-complex="11pt"/>
    </style:style>
    <style:style style:name="T135_6" style:family="text">
      <style:text-properties fo:font-size="11pt" style:font-size-asian="11pt" style:font-name-complex="Arial" style:font-size-complex="11pt"/>
    </style:style>
    <style:style style:name="T135_7" style:family="text">
      <style:text-properties fo:font-size="11pt" style:font-size-asian="11pt" style:font-name-complex="Arial" style:font-size-complex="11pt"/>
    </style:style>
    <style:style style:name="T135_8" style:family="text">
      <style:text-properties fo:font-size="11pt" style:font-size-asian="11pt" style:font-name-complex="Arial" style:font-size-complex="11pt"/>
    </style:style>
    <style:style style:name="T135_9" style:family="text">
      <style:text-properties fo:font-size="11pt" style:font-size-asian="11pt" style:font-name-complex="Arial" style:font-size-complex="11pt"/>
    </style:style>
    <style:style style:name="T135_10" style:family="text">
      <style:text-properties fo:font-size="11pt" style:font-size-asian="11pt" style:font-name-complex="Arial" style:font-size-complex="11pt"/>
    </style:style>
    <style:style style:name="T135_11" style:family="text">
      <style:text-properties fo:font-size="11pt" style:font-size-asian="11pt" style:font-name-complex="Arial" style:font-size-complex="11pt"/>
    </style:style>
    <style:style style:name="T135_12" style:family="text">
      <style:text-properties fo:font-size="11pt" style:font-size-asian="11pt" style:font-name-complex="Arial" style:font-size-complex="11pt"/>
    </style:style>
    <style:style style:name="T135_13" style:family="text">
      <style:text-properties fo:font-size="11pt" style:font-size-asian="11pt" style:font-name-complex="Arial" style:font-size-complex="11pt"/>
    </style:style>
    <style:style style:name="T135_14" style:family="text">
      <style:text-properties fo:font-size="11pt" style:font-size-asian="11pt" style:font-name-complex="Arial" style:font-size-complex="11pt"/>
    </style:style>
    <style:style style:name="T135_15" style:family="text">
      <style:text-properties fo:font-size="11pt" style:font-size-asian="11pt" style:font-name-complex="Arial" style:font-size-complex="11pt"/>
    </style:style>
    <style:style style:name="T135_16" style:family="text">
      <style:text-properties fo:font-size="11pt" style:font-size-asian="11pt" style:font-name-complex="Arial" style:font-size-complex="11pt"/>
    </style:style>
    <style:style style:name="T135_17" style:family="text">
      <style:text-properties fo:font-size="11pt" style:font-size-asian="11pt" style:font-name-complex="Arial" style:font-size-complex="11pt"/>
    </style:style>
    <style:style style:name="T135_18" style:family="text">
      <style:text-properties fo:font-size="11pt" style:font-size-asian="11pt" style:font-name-complex="Arial" style:font-size-complex="11pt"/>
    </style:style>
    <style:style style:name="T135_19" style:family="text">
      <style:text-properties fo:font-size="11pt" style:font-size-asian="11pt" style:font-name-complex="Arial" style:font-size-complex="11pt"/>
    </style:style>
    <style:style style:name="T135_20" style:family="text">
      <style:text-properties fo:font-size="11pt" style:font-size-asian="11pt" style:font-name-complex="Arial" style:font-size-complex="11pt"/>
    </style:style>
    <style:style style:name="T135_21" style:family="text">
      <style:text-properties fo:font-size="11pt" style:font-size-asian="11pt" style:font-name-complex="Arial" style:font-size-complex="11pt"/>
    </style:style>
    <style:style style:name="T135_22" style:family="text">
      <style:text-properties fo:font-size="11pt" style:font-size-asian="11pt" style:font-name-complex="Arial" style:font-size-complex="11pt"/>
    </style:style>
    <style:style style:name="T135_23" style:family="text">
      <style:text-properties fo:font-size="11pt" style:font-size-asian="11pt" style:font-name-complex="Arial" style:font-size-complex="11pt"/>
    </style:style>
    <style:style style:name="T135_24" style:family="text">
      <style:text-properties fo:font-size="11pt" style:font-size-asian="11pt" style:font-name-complex="Arial" style:font-size-complex="11pt"/>
    </style:style>
    <style:style style:name="P136" style:family="paragraph" style:parent-style-name="Normal">
      <style:paragraph-properties fo:text-align="justify" fo:line-height="107%"/>
      <style:text-properties fo:background-color="#ffff00" fo:font-size="11pt" style:font-size-asian="11pt" style:font-name-complex="Arial" style:font-size-complex="11pt"/>
    </style:style>
    <style:style style:name="P137" style:family="paragraph" style:parent-style-name="Normal">
      <style:paragraph-properties fo:text-align="justify" fo:line-height="107%"/>
    </style:style>
    <style:style style:name="T137_1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P138" style:family="paragraph" style:parent-style-name="Normal">
      <style:paragraph-properties fo:text-align="justify" fo:line-height="107%"/>
      <style:text-properties fo:background-color="#ffff00" fo:font-size="11pt" style:font-size-asian="11pt" style:font-name-complex="Arial" style:font-size-complex="11pt"/>
    </style:style>
    <style:style style:name="P139" style:family="paragraph" style:parent-style-name="List_20_Paragraph">
      <style:paragraph-properties fo:text-align="justify" fo:line-height="107%"/>
      <style:text-properties fo:font-size="11pt" style:font-size-asian="11pt" style:font-name-complex="Arial" style:font-size-complex="11pt"/>
    </style:style>
    <style:style style:name="T139_1" style:family="text">
      <style:text-properties fo:font-size="11pt" style:font-size-asian="11pt" style:font-name-complex="Arial" style:font-size-complex="11pt"/>
    </style:style>
    <style:style style:name="T139_2" style:family="text">
      <style:text-properties fo:font-size="11pt" style:font-size-asian="11pt" style:font-name-complex="Arial" style:font-size-complex="11pt"/>
    </style:style>
    <style:style style:name="T139_3" style:family="text">
      <style:text-properties fo:font-size="11pt" style:font-size-asian="11pt" style:font-name-complex="Arial" style:font-size-complex="11pt"/>
    </style:style>
    <style:style style:name="T139_4" style:family="text">
      <style:text-properties fo:font-size="11pt" style:font-size-asian="11pt" style:font-name-complex="Arial" style:font-size-complex="11pt"/>
    </style:style>
    <style:style style:name="T139_5" style:family="text">
      <style:text-properties fo:font-size="11pt" style:font-size-asian="11pt" style:font-name-complex="Arial" style:font-size-complex="11pt"/>
    </style:style>
    <style:style style:name="T139_6" style:family="text">
      <style:text-properties fo:font-size="11pt" style:font-size-asian="11pt" style:font-name-complex="Arial" style:font-size-complex="11pt"/>
    </style:style>
    <style:style style:name="T139_7" style:family="text">
      <style:text-properties fo:font-size="11pt" style:font-size-asian="11pt" style:font-name-complex="Arial" style:font-size-complex="11pt"/>
    </style:style>
    <style:style style:name="T139_8" style:family="text">
      <style:text-properties fo:font-size="11pt" style:font-size-asian="11pt" style:font-name-complex="Arial" style:font-size-complex="11pt"/>
    </style:style>
    <style:style style:name="T139_9" style:family="text">
      <style:text-properties fo:font-size="11pt" style:font-size-asian="11pt" style:font-name-complex="Arial" style:font-size-complex="11pt"/>
    </style:style>
    <style:style style:name="T139_10" style:family="text">
      <style:text-properties fo:font-size="11pt" style:font-size-asian="11pt" style:font-name-complex="Arial" style:font-size-complex="11pt"/>
    </style:style>
    <style:style style:name="T139_11" style:family="text">
      <style:text-properties fo:font-size="11pt" style:font-size-asian="11pt" style:font-name-complex="Arial" style:font-size-complex="11pt"/>
    </style:style>
    <style:style style:name="T139_12" style:family="text">
      <style:text-properties fo:font-size="11pt" style:font-size-asian="11pt" style:font-name-complex="Arial" style:font-size-complex="11pt"/>
    </style:style>
    <style:style style:name="T139_13" style:family="text">
      <style:text-properties fo:font-size="11pt" style:font-size-asian="11pt" style:font-name-complex="Arial" style:font-size-complex="11pt"/>
    </style:style>
    <style:style style:name="T139_14" style:family="text">
      <style:text-properties fo:font-size="11pt" style:font-size-asian="11pt" style:font-name-complex="Arial" style:font-size-complex="11pt"/>
    </style:style>
    <style:style style:name="T139_15" style:family="text">
      <style:text-properties fo:font-size="11pt" style:font-size-asian="11pt" style:font-name-complex="Arial" style:font-size-complex="11pt"/>
    </style:style>
    <style:style style:name="T139_16" style:family="text">
      <style:text-properties fo:font-size="11pt" style:font-size-asian="11pt" style:font-name-complex="Arial" style:font-size-complex="11pt"/>
    </style:style>
    <style:style style:name="T139_17" style:family="text">
      <style:text-properties fo:font-size="11pt" style:font-size-asian="11pt" style:font-name-complex="Arial" style:font-size-complex="11pt"/>
    </style:style>
    <style:style style:name="T139_18" style:family="text">
      <style:text-properties fo:font-size="11pt" style:font-size-asian="11pt" style:font-name-complex="Arial" style:font-size-complex="11pt"/>
    </style:style>
    <style:style style:name="T139_19" style:family="text">
      <style:text-properties fo:font-size="11pt" style:font-size-asian="11pt" style:font-name-complex="Arial" style:font-size-complex="11pt"/>
    </style:style>
    <style:style style:name="T139_20" style:family="text">
      <style:text-properties fo:font-size="11pt" style:font-size-asian="11pt" style:font-name-complex="Arial" style:font-size-complex="11pt"/>
    </style:style>
    <style:style style:name="T139_21" style:family="text">
      <style:text-properties fo:font-size="11pt" style:font-size-asian="11pt" style:font-name-complex="Arial" style:font-size-complex="11pt"/>
    </style:style>
    <style:style style:name="T139_22" style:family="text">
      <style:text-properties fo:font-size="11pt" style:font-size-asian="11pt" style:font-name-complex="Arial" style:font-size-complex="11pt"/>
    </style:style>
    <style:style style:name="T139_23" style:family="text">
      <style:text-properties fo:font-size="11pt" style:font-size-asian="11pt" style:font-name-complex="Arial" style:font-size-complex="11pt"/>
    </style:style>
    <style:style style:name="T139_24" style:family="text">
      <style:text-properties fo:font-size="11pt" style:font-size-asian="11pt" style:font-name-complex="Arial" style:font-size-complex="11pt"/>
    </style:style>
    <style:style style:name="T139_25" style:family="text">
      <style:text-properties fo:font-size="11pt" style:font-size-asian="11pt" style:font-name-complex="Arial" style:font-size-complex="11pt"/>
    </style:style>
    <style:style style:name="T139_26" style:family="text">
      <style:text-properties fo:font-size="11pt" style:font-size-asian="11pt" style:font-name-complex="Arial" style:font-size-complex="11pt"/>
    </style:style>
    <style:style style:name="T139_27" style:family="text">
      <style:text-properties fo:font-size="11pt" style:font-size-asian="11pt" style:font-name-complex="Arial" style:font-size-complex="11pt"/>
    </style:style>
    <style:style style:name="T139_28" style:family="text">
      <style:text-properties fo:font-size="11pt" style:font-size-asian="11pt" style:font-name-complex="Arial" style:font-size-complex="11pt"/>
    </style:style>
    <style:style style:name="T139_29" style:family="text">
      <style:text-properties fo:font-size="11pt" style:font-size-asian="11pt" style:font-name-complex="Arial" style:font-size-complex="11pt"/>
    </style:style>
    <style:style style:name="T139_30" style:family="text">
      <style:text-properties fo:font-size="11pt" style:font-size-asian="11pt" style:font-name-complex="Arial" style:font-size-complex="11pt"/>
    </style:style>
    <style:style style:name="T139_31" style:family="text">
      <style:text-properties fo:font-size="11pt" style:font-size-asian="11pt" style:font-name-complex="Arial" style:font-size-complex="11pt"/>
    </style:style>
    <style:style style:name="T139_32" style:family="text">
      <style:text-properties fo:font-size="11pt" style:font-size-asian="11pt" style:font-name-complex="Arial" style:font-size-complex="11pt"/>
    </style:style>
    <style:style style:name="T139_33" style:family="text">
      <style:text-properties fo:font-size="11pt" style:font-size-asian="11pt" style:font-name-complex="Arial" style:font-size-complex="11pt"/>
    </style:style>
    <style:style style:name="T139_34" style:family="text">
      <style:text-properties fo:font-size="11pt" style:font-size-asian="11pt" style:font-name-complex="Arial" style:font-size-complex="11pt"/>
    </style:style>
    <style:style style:name="T139_35" style:family="text">
      <style:text-properties fo:font-size="11pt" style:font-size-asian="11pt" style:font-name-complex="Arial" style:font-size-complex="11pt"/>
    </style:style>
    <style:style style:name="T139_36" style:family="text">
      <style:text-properties fo:font-size="11pt" style:font-size-asian="11pt" style:font-name-complex="Arial" style:font-size-complex="11pt"/>
    </style:style>
    <style:style style:name="T139_37" style:family="text">
      <style:text-properties fo:font-size="11pt" style:font-size-asian="11pt" style:font-name-complex="Arial" style:font-size-complex="11pt"/>
    </style:style>
    <style:style style:name="T139_38" style:family="text">
      <style:text-properties fo:font-size="11pt" style:font-size-asian="11pt" style:font-name-complex="Arial" style:font-size-complex="11pt"/>
    </style:style>
    <style:style style:name="T139_39" style:family="text">
      <style:text-properties fo:font-size="11pt" style:font-size-asian="11pt" style:font-name-complex="Arial" style:font-size-complex="11pt"/>
    </style:style>
    <style:style style:name="T139_40" style:family="text">
      <style:text-properties fo:font-size="11pt" style:font-size-asian="11pt" style:font-name-complex="Arial" style:font-size-complex="11pt"/>
    </style:style>
    <style:style style:name="T139_41" style:family="text">
      <style:text-properties fo:font-size="11pt" style:font-size-asian="11pt" style:font-name-complex="Arial" style:font-size-complex="11pt"/>
    </style:style>
    <style:style style:name="T139_42" style:family="text">
      <style:text-properties fo:font-size="11pt" style:font-size-asian="11pt" style:font-name-complex="Arial" style:font-size-complex="11pt"/>
    </style:style>
    <style:style style:name="T139_43" style:family="text">
      <style:text-properties fo:font-size="11pt" style:font-size-asian="11pt" style:font-name-complex="Arial" style:font-size-complex="11pt"/>
    </style:style>
    <style:style style:name="T139_44" style:family="text">
      <style:text-properties fo:font-size="11pt" style:font-size-asian="11pt" style:font-name-complex="Arial" style:font-size-complex="11pt"/>
    </style:style>
    <style:style style:name="T139_45" style:family="text">
      <style:text-properties fo:font-size="11pt" style:font-size-asian="11pt" style:font-name-complex="Arial" style:font-size-complex="11pt"/>
    </style:style>
    <style:style style:name="T139_46" style:family="text">
      <style:text-properties fo:font-size="11pt" style:font-size-asian="11pt" style:font-name-complex="Arial" style:font-size-complex="11pt"/>
    </style:style>
    <style:style style:name="P140" style:family="paragraph" style:parent-style-name="List_20_Paragraph">
      <style:paragraph-properties fo:text-align="justify" fo:line-height="107%"/>
      <style:text-properties fo:background-color="#ffff00" fo:font-size="11pt" style:font-size-asian="11pt" style:font-name-complex="Arial" style:font-size-complex="11pt"/>
    </style:style>
    <style:style style:name="P141" style:family="paragraph" style:parent-style-name="List_20_Paragraph">
      <style:paragraph-properties fo:text-align="justify" fo:line-height="107%"/>
    </style:style>
    <style:style style:name="T141_1" style:family="text">
      <style:text-properties fo:font-size="11pt" style:font-size-asian="11pt" style:font-name-complex="Arial" style:font-size-complex="11pt"/>
    </style:style>
    <style:style style:name="T141_2" style:family="text">
      <style:text-properties fo:font-size="11pt" style:font-size-asian="11pt" style:font-name-complex="Arial" style:font-size-complex="11pt"/>
    </style:style>
    <style:style style:name="T141_3" style:family="text" style:parent-style-name="List_20_Paragraph">
      <style:text-properties fo:font-size="11pt" style:font-size-asian="11pt" style:font-name-complex="Arial" style:font-size-complex="11pt"/>
    </style:style>
    <style:style style:name="P142" style:family="paragraph" style:parent-style-name="Footnote_20_text"/>
    <style:style style:name="T142_1" style:family="text"/>
    <style:style style:name="T142_2" style:family="text"/>
    <style:style style:name="T142_3" style:family="text" style:parent-style-name="Internet_20_link"/>
    <style:style style:name="T142_4" style:family="text"/>
    <style:style style:name="T142_5" style:family="text">
      <style:text-properties fo:font-size="11pt" style:font-size-asian="11pt" style:font-name-complex="Arial" style:font-size-complex="11pt"/>
    </style:style>
    <style:style style:name="T142_6" style:family="text">
      <style:text-properties fo:font-size="11pt" style:font-size-asian="11pt" style:font-name-complex="Arial" style:font-size-complex="11pt"/>
    </style:style>
    <style:style style:name="T142_7" style:family="text">
      <style:text-properties fo:font-size="11pt" style:font-size-asian="11pt" style:font-name-complex="Arial" style:font-size-complex="11pt"/>
    </style:style>
    <style:style style:name="T142_8" style:family="text">
      <style:text-properties fo:font-size="11pt" style:font-size-asian="11pt" style:font-name-complex="Arial" style:font-size-complex="11pt"/>
    </style:style>
    <style:style style:name="T142_9" style:family="text">
      <style:text-properties fo:font-size="11pt" style:font-size-asian="11pt" style:font-name-complex="Arial" style:font-size-complex="11pt"/>
    </style:style>
    <style:style style:name="T142_10" style:family="text">
      <style:text-properties fo:font-size="11pt" style:font-size-asian="11pt" style:font-name-complex="Arial" style:font-size-complex="11pt"/>
    </style:style>
    <style:style style:name="T142_11" style:family="text">
      <style:text-properties fo:font-size="11pt" style:font-size-asian="11pt" style:font-name-complex="Arial" style:font-size-complex="11pt"/>
    </style:style>
    <style:style style:name="T142_12" style:family="text">
      <style:text-properties fo:font-size="11pt" style:font-size-asian="11pt" style:font-name-complex="Arial" style:font-size-complex="11pt"/>
    </style:style>
    <style:style style:name="T142_13" style:family="text">
      <style:text-properties fo:font-size="11pt" style:font-size-asian="11pt" style:font-name-complex="Arial" style:font-size-complex="11pt"/>
    </style:style>
    <style:style style:name="T142_14" style:family="text">
      <style:text-properties fo:font-size="11pt" style:font-size-asian="11pt" style:font-name-complex="Arial" style:font-size-complex="11pt"/>
    </style:style>
    <style:style style:name="T142_15" style:family="text">
      <style:text-properties fo:font-size="11pt" style:font-size-asian="11pt" style:font-name-complex="Arial" style:font-size-complex="11pt"/>
    </style:style>
    <style:style style:name="T142_16" style:family="text">
      <style:text-properties fo:font-size="11pt" style:font-size-asian="11pt" style:font-name-complex="Arial" style:font-size-complex="11pt"/>
    </style:style>
    <style:style style:name="T142_17" style:family="text">
      <style:text-properties fo:font-size="11pt" style:font-size-asian="11pt" style:font-name-complex="Arial" style:font-size-complex="11pt"/>
    </style:style>
    <style:style style:name="T142_18" style:family="text">
      <style:text-properties fo:font-size="11pt" style:font-size-asian="11pt" style:font-name-complex="Arial" style:font-size-complex="11pt"/>
    </style:style>
    <style:style style:name="T142_19" style:family="text">
      <style:text-properties fo:font-size="11pt" style:font-size-asian="11pt" style:font-name-complex="Arial" style:font-size-complex="11pt"/>
    </style:style>
    <style:style style:name="T142_20" style:family="text">
      <style:text-properties fo:font-size="11pt" style:font-size-asian="11pt" style:font-name-complex="Arial" style:font-size-complex="11pt"/>
    </style:style>
    <style:style style:name="T142_21" style:family="text">
      <style:text-properties fo:font-size="11pt" style:font-size-asian="11pt" style:font-name-complex="Arial" style:font-size-complex="11pt"/>
    </style:style>
    <style:style style:name="T142_22" style:family="text">
      <style:text-properties fo:font-size="11pt" style:font-size-asian="11pt" style:font-name-complex="Arial" style:font-size-complex="11pt"/>
    </style:style>
    <style:style style:name="T142_23" style:family="text">
      <style:text-properties fo:font-size="11pt" style:font-size-asian="11pt" style:font-name-complex="Arial" style:font-size-complex="11pt"/>
    </style:style>
    <style:style style:name="T142_24" style:family="text">
      <style:text-properties fo:font-size="11pt" style:font-size-asian="11pt" style:font-name-complex="Arial" style:font-size-complex="11pt"/>
    </style:style>
    <style:style style:name="T142_25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142_26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142_27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142_28" style:family="text">
      <style:text-properties fo:font-size="11pt" style:font-size-asian="11pt" style:font-name-complex="Arial" style:font-size-complex="11pt"/>
    </style:style>
    <style:style style:name="T142_29" style:family="text">
      <style:text-properties fo:font-size="11pt" style:font-size-asian="11pt" style:font-name-complex="Arial" style:font-size-complex="11pt"/>
    </style:style>
    <style:style style:name="T142_30" style:family="text">
      <style:text-properties fo:font-size="11pt" style:font-size-asian="11pt" style:font-name-complex="Arial" style:font-size-complex="11pt"/>
    </style:style>
    <style:style style:name="T142_31" style:family="text">
      <style:text-properties fo:font-size="11pt" style:font-size-asian="11pt" style:font-name-complex="Arial" style:font-size-complex="11pt"/>
    </style:style>
    <style:style style:name="T142_32" style:family="text">
      <style:text-properties fo:font-size="11pt" style:font-size-asian="11pt" style:font-name-complex="Arial" style:font-size-complex="11pt"/>
    </style:style>
    <style:style style:name="T142_33" style:family="text">
      <style:text-properties fo:font-size="11pt" style:font-size-asian="11pt" style:font-name-complex="Arial" style:font-size-complex="11pt"/>
    </style:style>
    <style:style style:name="T142_34" style:family="text">
      <style:text-properties fo:font-size="11pt" style:font-size-asian="11pt" style:font-name-complex="Arial" style:font-size-complex="11pt"/>
    </style:style>
    <style:style style:name="T142_35" style:family="text">
      <style:text-properties fo:font-size="11pt" style:font-size-asian="11pt" style:font-name-complex="Arial" style:font-size-complex="11pt"/>
    </style:style>
    <style:style style:name="T142_36" style:family="text">
      <style:text-properties fo:font-size="11pt" style:font-size-asian="11pt" style:font-name-complex="Arial" style:font-size-complex="11pt"/>
    </style:style>
    <style:style style:name="T142_37" style:family="text">
      <style:text-properties fo:font-size="11pt" style:font-size-asian="11pt" style:font-name-complex="Arial" style:font-size-complex="11pt"/>
    </style:style>
    <style:style style:name="T142_38" style:family="text">
      <style:text-properties fo:font-size="11pt" style:font-size-asian="11pt" style:font-name-complex="Arial" style:font-size-complex="11pt"/>
    </style:style>
    <style:style style:name="T142_39" style:family="text">
      <style:text-properties fo:font-size="11pt" style:font-size-asian="11pt" style:font-name-complex="Arial" style:font-size-complex="11pt"/>
    </style:style>
    <style:style style:name="T142_40" style:family="text">
      <style:text-properties fo:font-size="11pt" style:font-size-asian="11pt" style:font-name-complex="Arial" style:font-size-complex="11pt"/>
    </style:style>
    <style:style style:name="T142_41" style:family="text">
      <style:text-properties fo:font-size="11pt" style:font-size-asian="11pt" style:font-name-complex="Arial" style:font-size-complex="11pt"/>
    </style:style>
    <style:style style:name="T142_42" style:family="text">
      <style:text-properties fo:font-size="11pt" style:font-size-asian="11pt" style:font-name-complex="Arial" style:font-size-complex="11pt"/>
    </style:style>
    <style:style style:name="T142_43" style:family="text">
      <style:text-properties fo:font-size="11pt" style:font-size-asian="11pt" style:font-name-complex="Arial" style:font-size-complex="11pt"/>
    </style:style>
    <style:style style:name="T142_44" style:family="text">
      <style:text-properties fo:font-size="11pt" style:font-size-asian="11pt" style:font-name-complex="Arial" style:font-size-complex="11pt"/>
    </style:style>
    <style:style style:name="T142_45" style:family="text">
      <style:text-properties fo:font-size="11pt" style:font-size-asian="11pt" style:font-name-complex="Arial" style:font-size-complex="11pt"/>
    </style:style>
    <style:style style:name="P143" style:family="paragraph" style:parent-style-name="List_20_Paragraph">
      <style:paragraph-properties fo:text-align="justify" fo:line-height="107%"/>
      <style:text-properties fo:font-size="11pt" style:font-size-asian="11pt" style:font-name-complex="Arial" style:font-size-complex="11pt"/>
    </style:style>
    <style:style style:name="P144" style:family="paragraph" style:parent-style-name="List_20_Paragraph">
      <style:paragraph-properties fo:text-align="justify" fo:line-height="107%"/>
    </style:style>
    <style:style style:name="T144_1" style:family="text">
      <style:text-properties fo:font-size="11pt" style:font-size-asian="11pt" style:font-name-complex="Arial" style:font-size-complex="11pt"/>
    </style:style>
    <style:style style:name="T144_2" style:family="text">
      <style:text-properties fo:font-size="11pt" style:font-size-asian="11pt" style:font-name-complex="Arial" style:font-size-complex="11pt"/>
    </style:style>
    <style:style style:name="T144_3" style:family="text">
      <style:text-properties fo:font-size="11pt" style:font-size-asian="11pt" style:font-name-complex="Arial" style:font-size-complex="11pt"/>
    </style:style>
    <style:style style:name="T144_4" style:family="text">
      <style:text-properties fo:font-size="11pt" style:font-size-asian="11pt" style:font-name-complex="Arial" style:font-size-complex="11pt"/>
    </style:style>
    <style:style style:name="T144_5" style:family="text">
      <style:text-properties fo:font-size="11pt" style:font-size-asian="11pt" style:font-name-complex="Arial" style:font-size-complex="11pt"/>
    </style:style>
    <style:style style:name="T144_6" style:family="text">
      <style:text-properties fo:font-size="11pt" style:font-size-asian="11pt" style:font-name-complex="Arial" style:font-size-complex="11pt"/>
    </style:style>
    <style:style style:name="T144_7" style:family="text">
      <style:text-properties fo:font-size="11pt" style:font-size-asian="11pt" style:font-name-complex="Arial" style:font-size-complex="11pt"/>
    </style:style>
    <style:style style:name="T144_8" style:family="text">
      <style:text-properties fo:font-size="11pt" style:font-size-asian="11pt" style:font-name-complex="Arial" style:font-size-complex="11pt"/>
    </style:style>
    <style:style style:name="T144_9" style:family="text">
      <style:text-properties fo:font-size="11pt" style:font-size-asian="11pt" style:font-name-complex="Arial" style:font-size-complex="11pt"/>
    </style:style>
    <style:style style:name="T144_10" style:family="text">
      <style:text-properties fo:font-size="11pt" style:font-size-asian="11pt" style:font-name-complex="Arial" style:font-size-complex="11pt"/>
    </style:style>
    <style:style style:name="T144_11" style:family="text">
      <style:text-properties fo:font-size="11pt" style:font-size-asian="11pt" style:font-name-complex="Arial" style:font-size-complex="11pt"/>
    </style:style>
    <style:style style:name="T144_12" style:family="text">
      <style:text-properties fo:font-size="11pt" style:font-size-asian="11pt" style:font-name-complex="Arial" style:font-size-complex="11pt"/>
    </style:style>
    <style:style style:name="T144_13" style:family="text">
      <style:text-properties fo:font-size="11pt" style:font-size-asian="11pt" style:font-name-complex="Arial" style:font-size-complex="11pt"/>
    </style:style>
    <style:style style:name="T144_14" style:family="text">
      <style:text-properties fo:font-size="11pt" style:font-size-asian="11pt" style:font-name-complex="Arial" style:font-size-complex="11pt"/>
    </style:style>
    <style:style style:name="T144_15" style:family="text">
      <style:text-properties fo:font-size="11pt" style:font-size-asian="11pt" style:font-name-complex="Arial" style:font-size-complex="11pt"/>
    </style:style>
    <style:style style:name="T144_16" style:family="text">
      <style:text-properties fo:font-size="11pt" style:font-size-asian="11pt" style:font-name-complex="Arial" style:font-size-complex="11pt"/>
    </style:style>
    <style:style style:name="T144_17" style:family="text">
      <style:text-properties fo:font-size="11pt" style:font-size-asian="11pt" style:font-name-complex="Arial" style:font-size-complex="11pt"/>
    </style:style>
    <style:style style:name="T144_18" style:family="text">
      <style:text-properties fo:font-size="11pt" style:font-size-asian="11pt" style:font-name-complex="Arial" style:font-size-complex="11pt"/>
    </style:style>
    <style:style style:name="T144_19" style:family="text">
      <style:text-properties fo:font-size="11pt" style:font-size-asian="11pt" style:font-name-complex="Arial" style:font-size-complex="11pt"/>
    </style:style>
    <style:style style:name="T144_20" style:family="text">
      <style:text-properties fo:font-size="11pt" style:font-size-asian="11pt" style:font-name-complex="Arial" style:font-size-complex="11pt"/>
    </style:style>
    <style:style style:name="T144_21" style:family="text">
      <style:text-properties fo:font-size="11pt" style:font-size-asian="11pt" style:font-name-complex="Arial" style:font-size-complex="11pt"/>
    </style:style>
    <style:style style:name="T144_22" style:family="text">
      <style:text-properties fo:font-size="11pt" style:font-size-asian="11pt" style:font-name-complex="Arial" style:font-size-complex="11pt"/>
    </style:style>
    <style:style style:name="T144_23" style:family="text">
      <style:text-properties fo:font-size="11pt" style:font-size-asian="11pt" style:font-name-complex="Arial" style:font-size-complex="11pt"/>
    </style:style>
    <style:style style:name="T144_24" style:family="text">
      <style:text-properties fo:font-size="11pt" style:font-size-asian="11pt" style:font-name-complex="Arial" style:font-size-complex="11pt"/>
    </style:style>
    <style:style style:name="T144_25" style:family="text">
      <style:text-properties fo:font-size="11pt" style:font-size-asian="11pt" style:font-name-complex="Arial" style:font-size-complex="11pt"/>
    </style:style>
    <style:style style:name="T144_26" style:family="text">
      <style:text-properties fo:font-size="11pt" style:font-size-asian="11pt" style:font-name-complex="Arial" style:font-size-complex="11pt"/>
    </style:style>
    <style:style style:name="T144_27" style:family="text">
      <style:text-properties fo:font-size="11pt" style:font-size-asian="11pt" style:font-name-complex="Arial" style:font-size-complex="11pt"/>
    </style:style>
    <style:style style:name="T144_28" style:family="text" style:parent-style-name="List_20_Paragraph">
      <style:text-properties fo:font-size="11pt" style:font-size-asian="11pt" style:font-name-complex="Arial" style:font-size-complex="11pt"/>
    </style:style>
    <style:style style:name="P145" style:family="paragraph" style:parent-style-name="Footnote_20_text"/>
    <style:style style:name="T145_1" style:family="text"/>
    <style:style style:name="T145_2" style:family="text"/>
    <style:style style:name="T145_3" style:family="text" style:parent-style-name="Internet_20_link"/>
    <style:style style:name="T145_4" style:family="text">
      <style:text-properties fo:font-size="11pt" style:font-size-asian="11pt" style:font-name-complex="Arial" style:font-size-complex="11pt"/>
    </style:style>
    <style:style style:name="T145_5" style:family="text">
      <style:text-properties fo:font-size="11pt" style:font-size-asian="11pt" style:font-name-complex="Arial" style:font-size-complex="11pt"/>
    </style:style>
    <style:style style:name="T145_6" style:family="text">
      <style:text-properties fo:font-size="11pt" style:font-size-asian="11pt" style:font-name-complex="Arial" style:font-size-complex="11pt"/>
    </style:style>
    <style:style style:name="T145_7" style:family="text">
      <style:text-properties fo:font-size="11pt" style:font-size-asian="11pt" style:font-name-complex="Arial" style:font-size-complex="11pt"/>
    </style:style>
    <style:style style:name="T145_8" style:family="text">
      <style:text-properties fo:font-size="11pt" style:font-size-asian="11pt" style:font-name-complex="Arial" style:font-size-complex="11pt"/>
    </style:style>
    <style:style style:name="T145_9" style:family="text">
      <style:text-properties fo:font-size="11pt" style:font-size-asian="11pt" style:font-name-complex="Arial" style:font-size-complex="11pt"/>
    </style:style>
    <style:style style:name="T145_10" style:family="text">
      <style:text-properties fo:font-size="11pt" style:font-size-asian="11pt" style:font-name-complex="Arial" style:font-size-complex="11pt"/>
    </style:style>
    <style:style style:name="T145_11" style:family="text">
      <style:text-properties fo:font-size="11pt" style:font-size-asian="11pt" style:font-name-complex="Arial" style:font-size-complex="11pt"/>
    </style:style>
    <style:style style:name="T145_12" style:family="text">
      <style:text-properties fo:font-size="11pt" style:font-size-asian="11pt" style:font-name-complex="Arial" style:font-size-complex="11pt"/>
    </style:style>
    <style:style style:name="T145_13" style:family="text">
      <style:text-properties fo:font-size="11pt" style:font-size-asian="11pt" style:font-name-complex="Arial" style:font-size-complex="11pt"/>
    </style:style>
    <style:style style:name="T145_14" style:family="text">
      <style:text-properties fo:font-size="11pt" style:font-size-asian="11pt" style:font-name-complex="Arial" style:font-size-complex="11pt"/>
    </style:style>
    <style:style style:name="T145_15" style:family="text">
      <style:text-properties fo:font-size="11pt" style:font-size-asian="11pt" style:font-name-complex="Arial" style:font-size-complex="11pt"/>
    </style:style>
    <style:style style:name="P146" style:family="paragraph" style:parent-style-name="List_20_Paragraph">
      <style:text-properties fo:font-size="11pt" style:font-size-asian="11pt" style:font-name-complex="Arial" style:font-size-complex="11pt"/>
    </style:style>
    <style:style style:name="P147" style:family="paragraph" style:parent-style-name="Normal">
      <style:paragraph-properties fo:text-align="justify" fo:line-height="107%"/>
    </style:style>
    <style:style style:name="T147_1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P148" style:family="paragraph" style:parent-style-name="List_20_Paragraph">
      <style:paragraph-properties fo:text-align="justify" fo:line-height="107%"/>
    </style:style>
    <style:style style:name="T148_1" style:family="text">
      <style:text-properties fo:font-size="11pt" style:font-size-asian="11pt" style:font-name-complex="Arial" style:font-size-complex="11pt"/>
    </style:style>
    <style:style style:name="T148_2" style:family="text" style:parent-style-name="List_20_Paragraph">
      <style:text-properties fo:font-size="11pt" style:font-size-asian="11pt" style:font-name-complex="Arial" style:font-size-complex="11pt"/>
    </style:style>
    <style:style style:name="P149" style:family="paragraph" style:parent-style-name="Footnote_20_text"/>
    <style:style style:name="T149_1" style:family="text"/>
    <style:style style:name="T149_2" style:family="text"/>
    <style:style style:name="T149_3" style:family="text" style:parent-style-name="Internet_20_link"/>
    <style:style style:name="T149_4" style:family="text">
      <style:text-properties fo:font-size="11pt" style:font-size-asian="11pt" style:font-name-complex="Arial" style:font-size-complex="11pt"/>
    </style:style>
    <style:style style:name="T149_5" style:family="text">
      <style:text-properties fo:font-size="11pt" style:font-size-asian="11pt" style:font-name-complex="Arial" style:font-size-complex="11pt"/>
    </style:style>
    <style:style style:name="T149_6" style:family="text">
      <style:text-properties fo:font-size="11pt" style:font-size-asian="11pt" style:font-name-complex="Arial" style:font-size-complex="11pt"/>
    </style:style>
    <style:style style:name="T149_7" style:family="text">
      <style:text-properties fo:font-size="11pt" style:font-size-asian="11pt" style:font-name-complex="Arial" style:font-size-complex="11pt"/>
    </style:style>
    <style:style style:name="T149_8" style:family="text">
      <style:text-properties fo:font-size="11pt" style:font-size-asian="11pt" style:font-name-complex="Arial" style:font-size-complex="11pt"/>
    </style:style>
    <style:style style:name="T149_9" style:family="text">
      <style:text-properties fo:font-size="11pt" style:font-size-asian="11pt" style:font-name-complex="Arial" style:font-size-complex="11pt"/>
    </style:style>
    <style:style style:name="T149_10" style:family="text">
      <style:text-properties fo:font-size="11pt" style:font-size-asian="11pt" style:font-name-complex="Arial" style:font-size-complex="11pt"/>
    </style:style>
    <style:style style:name="T149_11" style:family="text">
      <style:text-properties fo:font-size="11pt" style:font-size-asian="11pt" style:font-name-complex="Arial" style:font-size-complex="11pt"/>
    </style:style>
    <style:style style:name="T149_12" style:family="text">
      <style:text-properties fo:font-size="11pt" style:font-size-asian="11pt" style:font-name-complex="Arial" style:font-size-complex="11pt"/>
    </style:style>
    <style:style style:name="T149_13" style:family="text">
      <style:text-properties fo:font-size="11pt" style:font-size-asian="11pt" style:font-name-complex="Arial" style:font-size-complex="11pt"/>
    </style:style>
    <style:style style:name="T149_14" style:family="text">
      <style:text-properties fo:font-size="11pt" style:font-size-asian="11pt" style:font-name-complex="Arial" style:font-size-complex="11pt"/>
    </style:style>
    <style:style style:name="T149_15" style:family="text">
      <style:text-properties fo:font-size="11pt" style:font-size-asian="11pt" style:font-name-complex="Arial" style:font-size-complex="11pt"/>
    </style:style>
    <style:style style:name="P150" style:family="paragraph" style:parent-style-name="List_20_Paragraph">
      <style:paragraph-properties fo:text-align="justify" fo:line-height="107%"/>
      <style:text-properties fo:font-size="11pt" style:font-size-asian="11pt" style:font-name-complex="Arial" style:font-size-complex="11pt"/>
    </style:style>
    <style:style style:name="P151" style:family="paragraph" style:parent-style-name="List_20_Paragraph">
      <style:paragraph-properties fo:text-align="justify" fo:line-height="107%"/>
      <style:text-properties fo:font-size="11pt" style:font-size-asian="11pt" style:font-name-complex="Arial" style:font-size-complex="11pt"/>
    </style:style>
    <style:style style:name="T151_1" style:family="text">
      <style:text-properties fo:font-size="11pt" style:font-size-asian="11pt" style:font-name-complex="Arial" style:font-size-complex="11pt"/>
    </style:style>
    <style:style style:name="T151_2" style:family="text">
      <style:text-properties fo:font-size="11pt" style:font-size-asian="11pt" style:font-name-complex="Arial" style:font-size-complex="11pt"/>
    </style:style>
    <style:style style:name="T151_3" style:family="text">
      <style:text-properties fo:font-size="11pt" style:font-size-asian="11pt" style:font-name-complex="Arial" style:font-size-complex="11pt"/>
    </style:style>
    <style:style style:name="T151_4" style:family="text">
      <style:text-properties fo:font-size="11pt" style:font-size-asian="11pt" style:font-name-complex="Arial" style:font-size-complex="11pt"/>
    </style:style>
    <style:style style:name="T151_5" style:family="text">
      <style:text-properties fo:font-size="11pt" style:font-size-asian="11pt" style:font-name-complex="Arial" style:font-size-complex="11pt"/>
    </style:style>
    <style:style style:name="T151_6" style:family="text">
      <style:text-properties fo:font-size="11pt" style:font-size-asian="11pt" style:font-name-complex="Arial" style:font-size-complex="11pt"/>
    </style:style>
    <style:style style:name="T151_7" style:family="text">
      <style:text-properties fo:font-size="11pt" style:font-size-asian="11pt" style:font-name-complex="Arial" style:font-size-complex="11pt"/>
    </style:style>
    <style:style style:name="T151_8" style:family="text">
      <style:text-properties fo:font-size="11pt" style:font-size-asian="11pt" style:font-name-complex="Arial" style:font-size-complex="11pt"/>
    </style:style>
    <style:style style:name="T151_9" style:family="text">
      <style:text-properties fo:font-size="11pt" style:font-size-asian="11pt" style:font-name-complex="Arial" style:font-size-complex="11pt"/>
    </style:style>
    <style:style style:name="P152" style:family="paragraph" style:parent-style-name="List_20_Paragraph">
      <style:text-properties fo:font-size="11pt" style:font-size-asian="11pt" style:font-name-complex="Arial" style:font-size-complex="11pt"/>
    </style:style>
    <style:style style:name="P153" style:family="paragraph" style:parent-style-name="Normal">
      <style:paragraph-properties fo:text-align="justify" fo:line-height="107%"/>
    </style:style>
    <style:style style:name="T153_1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P154" style:family="paragraph" style:parent-style-name="Normal">
      <style:paragraph-properties fo:text-align="justify" fo:line-height="107%"/>
      <style:text-properties fo:font-size="11pt" style:font-size-asian="11pt" style:font-name-complex="Arial" style:font-size-complex="11pt"/>
    </style:style>
    <style:style style:name="P155" style:family="paragraph" style:parent-style-name="List_20_Paragraph">
      <style:paragraph-properties fo:text-align="justify" fo:line-height="107%"/>
      <style:text-properties fo:font-size="11pt" style:font-size-asian="11pt" style:font-name-complex="Arial" style:font-size-complex="11pt"/>
    </style:style>
    <style:style style:name="T155_1" style:family="text">
      <style:text-properties fo:font-size="11pt" style:font-size-asian="11pt" style:font-name-complex="Arial" style:font-size-complex="11pt"/>
    </style:style>
    <style:style style:name="T155_2" style:family="text">
      <style:text-properties fo:font-size="11pt" style:font-size-asian="11pt" style:font-name-complex="Arial" style:font-size-complex="11pt"/>
    </style:style>
    <style:style style:name="T155_3" style:family="text">
      <style:text-properties fo:font-size="11pt" style:font-size-asian="11pt" style:font-name-complex="Arial" style:font-size-complex="11pt"/>
    </style:style>
    <style:style style:name="T155_4" style:family="text">
      <style:text-properties fo:font-size="11pt" style:font-size-asian="11pt" style:font-name-complex="Arial" style:font-size-complex="11pt"/>
    </style:style>
    <style:style style:name="T155_5" style:family="text">
      <style:text-properties fo:font-size="11pt" style:font-size-asian="11pt" style:font-name-complex="Arial" style:font-size-complex="11pt"/>
    </style:style>
    <style:style style:name="T155_6" style:family="text">
      <style:text-properties fo:font-size="11pt" style:font-size-asian="11pt" style:font-name-complex="Arial" style:font-size-complex="11pt"/>
    </style:style>
    <style:style style:name="T155_7" style:family="text">
      <style:text-properties fo:font-size="11pt" style:font-size-asian="11pt" style:font-name-complex="Arial" style:font-size-complex="11pt"/>
    </style:style>
    <style:style style:name="T155_8" style:family="text">
      <style:text-properties fo:font-size="11pt" style:font-size-asian="11pt" style:font-name-complex="Arial" style:font-size-complex="11pt"/>
    </style:style>
    <style:style style:name="T155_9" style:family="text">
      <style:text-properties fo:font-size="11pt" style:font-size-asian="11pt" style:font-name-complex="Arial" style:font-size-complex="11pt"/>
    </style:style>
    <style:style style:name="T155_10" style:family="text">
      <style:text-properties fo:font-size="11pt" style:font-size-asian="11pt" style:font-name-complex="Arial" style:font-size-complex="11pt"/>
    </style:style>
    <style:style style:name="T155_11" style:family="text">
      <style:text-properties fo:font-size="11pt" style:font-size-asian="11pt" style:font-name-complex="Arial" style:font-size-complex="11pt"/>
    </style:style>
    <style:style style:name="T155_12" style:family="text">
      <style:text-properties fo:font-size="11pt" style:font-size-asian="11pt" style:font-name-complex="Arial" style:font-size-complex="11pt"/>
    </style:style>
    <style:style style:name="T155_13" style:family="text">
      <style:text-properties fo:font-size="11pt" style:font-size-asian="11pt" style:font-name-complex="Arial" style:font-size-complex="11pt"/>
    </style:style>
    <style:style style:name="T155_14" style:family="text">
      <style:text-properties fo:font-size="11pt" style:font-size-asian="11pt" style:font-name-complex="Arial" style:font-size-complex="11pt"/>
    </style:style>
    <style:style style:name="T155_15" style:family="text">
      <style:text-properties fo:font-size="11pt" style:font-size-asian="11pt" style:font-name-complex="Arial" style:font-size-complex="11pt"/>
    </style:style>
    <style:style style:name="T155_16" style:family="text">
      <style:text-properties fo:font-size="11pt" style:font-size-asian="11pt" style:font-name-complex="Arial" style:font-size-complex="11pt"/>
    </style:style>
    <style:style style:name="T155_17" style:family="text">
      <style:text-properties fo:font-size="11pt" style:font-size-asian="11pt" style:font-name-complex="Arial" style:font-size-complex="11pt"/>
    </style:style>
    <style:style style:name="T155_18" style:family="text">
      <style:text-properties fo:font-size="11pt" style:font-size-asian="11pt" style:font-name-complex="Arial" style:font-size-complex="11pt"/>
    </style:style>
    <style:style style:name="T155_19" style:family="text">
      <style:text-properties fo:font-size="11pt" style:font-size-asian="11pt" style:font-name-complex="Arial" style:font-size-complex="11pt"/>
    </style:style>
    <style:style style:name="T155_20" style:family="text">
      <style:text-properties fo:font-size="11pt" style:font-size-asian="11pt" style:font-name-complex="Arial" style:font-size-complex="11pt"/>
    </style:style>
    <style:style style:name="T155_21" style:family="text">
      <style:text-properties fo:font-size="11pt" style:font-size-asian="11pt" style:font-name-complex="Arial" style:font-size-complex="11pt"/>
    </style:style>
    <style:style style:name="P156" style:family="paragraph" style:parent-style-name="Normal">
      <style:paragraph-properties fo:text-align="justify" fo:line-height="107%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57" style:family="paragraph" style:parent-style-name="Normal">
      <style:paragraph-properties fo:text-align="justify" fo:line-height="107%"/>
    </style:style>
    <style:style style:name="T15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58" style:family="paragraph" style:parent-style-name="List_20_Paragraph">
      <style:paragraph-properties fo:text-align="justify" fo:line-height="107%"/>
      <style:text-properties fo:font-size="11pt" style:font-size-asian="11pt" style:font-name-complex="Arial" style:font-size-complex="11pt"/>
    </style:style>
    <style:style style:name="P159" style:family="paragraph" style:parent-style-name="List_20_Paragraph">
      <style:paragraph-properties fo:text-align="justify" fo:line-height="107%"/>
      <style:text-properties fo:font-size="11pt" style:font-size-asian="11pt" style:font-name-complex="Arial" style:font-size-complex="11pt"/>
    </style:style>
    <style:style style:name="T159_1" style:family="text">
      <style:text-properties fo:font-size="11pt" style:font-size-asian="11pt" style:font-name-complex="Arial" style:font-size-complex="11pt"/>
    </style:style>
    <style:style style:name="T159_2" style:family="text">
      <style:text-properties fo:font-size="11pt" style:font-size-asian="11pt" style:font-name-complex="Arial" style:font-size-complex="11pt"/>
    </style:style>
    <style:style style:name="T159_3" style:family="text">
      <style:text-properties fo:font-size="11pt" style:font-size-asian="11pt" style:font-name-complex="Arial" style:font-size-complex="11pt"/>
    </style:style>
    <style:style style:name="T159_4" style:family="text">
      <style:text-properties fo:font-size="11pt" style:font-size-asian="11pt" style:font-name-complex="Arial" style:font-size-complex="11pt"/>
    </style:style>
    <style:style style:name="T159_5" style:family="text">
      <style:text-properties fo:font-size="11pt" style:font-size-asian="11pt" style:font-name-complex="Arial" style:font-size-complex="11pt"/>
    </style:style>
    <style:style style:name="T159_6" style:family="text">
      <style:text-properties fo:font-size="11pt" style:font-size-asian="11pt" style:font-name-complex="Arial" style:font-size-complex="11pt"/>
    </style:style>
    <style:style style:name="P160" style:family="paragraph" style:parent-style-name="Normal">
      <style:paragraph-properties fo:text-align="justify" fo:line-height="107%"/>
      <style:text-properties fo:font-size="11pt" style:font-size-asian="11pt" style:font-name-complex="Arial" style:font-size-complex="11pt"/>
    </style:style>
    <style:style style:name="P161" style:family="paragraph" style:parent-style-name="Normal">
      <style:paragraph-properties fo:text-align="justify" fo:line-height="107%"/>
    </style:style>
    <style:style style:name="T161_1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161_2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P162" style:family="paragraph" style:parent-style-name="Normal">
      <style:paragraph-properties fo:text-align="justify" fo:line-height="107%"/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P163" style:family="paragraph" style:parent-style-name="List_20_Paragraph">
      <style:paragraph-properties fo:text-align="justify" fo:line-height="107%"/>
      <style:text-properties fo:font-size="11pt" style:font-size-asian="11pt" style:font-name-complex="Arial" style:font-size-complex="11pt"/>
    </style:style>
    <style:style style:name="T163_1" style:family="text">
      <style:text-properties fo:font-size="11pt" style:font-size-asian="11pt" style:font-name-complex="Arial" style:font-size-complex="11pt"/>
    </style:style>
    <style:style style:name="T163_2" style:family="text">
      <style:text-properties fo:font-size="11pt" style:font-size-asian="11pt" style:font-name-complex="Arial" style:font-size-complex="11pt"/>
    </style:style>
    <style:style style:name="T163_3" style:family="text">
      <style:text-properties fo:font-size="11pt" style:font-size-asian="11pt" style:font-name-complex="Arial" style:font-size-complex="11pt"/>
    </style:style>
    <style:style style:name="T163_4" style:family="text">
      <style:text-properties fo:font-size="11pt" style:font-size-asian="11pt" style:font-name-complex="Arial" style:font-size-complex="11pt"/>
    </style:style>
    <style:style style:name="T163_5" style:family="text">
      <style:text-properties fo:font-size="11pt" style:font-size-asian="11pt" style:font-name-complex="Arial" style:font-size-complex="11pt"/>
    </style:style>
    <style:style style:name="T163_6" style:family="text">
      <style:text-properties fo:font-size="11pt" style:font-size-asian="11pt" style:font-name-complex="Arial" style:font-size-complex="11pt"/>
    </style:style>
    <style:style style:name="T163_7" style:family="text">
      <style:text-properties fo:font-size="11pt" style:font-size-asian="11pt" style:font-name-complex="Arial" style:font-size-complex="11pt"/>
    </style:style>
    <style:style style:name="T163_8" style:family="text">
      <style:text-properties fo:font-size="11pt" style:font-size-asian="11pt" style:font-name-complex="Arial" style:font-size-complex="11pt"/>
    </style:style>
    <style:style style:name="T163_9" style:family="text">
      <style:text-properties fo:font-size="11pt" style:font-size-asian="11pt" style:font-name-complex="Arial" style:font-size-complex="11pt"/>
    </style:style>
    <style:style style:name="T163_10" style:family="text">
      <style:text-properties fo:font-size="11pt" style:font-size-asian="11pt" style:font-name-complex="Arial" style:font-size-complex="11pt"/>
    </style:style>
    <style:style style:name="T163_11" style:family="text">
      <style:text-properties fo:font-size="11pt" style:font-size-asian="11pt" style:font-name-complex="Arial" style:font-size-complex="11pt"/>
    </style:style>
    <style:style style:name="T163_12" style:family="text">
      <style:text-properties fo:font-size="11pt" style:font-size-asian="11pt" style:font-name-complex="Arial" style:font-size-complex="11pt"/>
    </style:style>
    <style:style style:name="T163_13" style:family="text">
      <style:text-properties fo:font-size="11pt" style:font-size-asian="11pt" style:font-name-complex="Arial" style:font-size-complex="11pt"/>
    </style:style>
    <style:style style:name="T163_14" style:family="text">
      <style:text-properties fo:font-size="11pt" style:font-size-asian="11pt" style:font-name-complex="Arial" style:font-size-complex="11pt"/>
    </style:style>
    <style:style style:name="T163_15" style:family="text">
      <style:text-properties fo:font-size="11pt" style:font-size-asian="11pt" style:font-name-complex="Arial" style:font-size-complex="11pt"/>
    </style:style>
    <style:style style:name="T163_16" style:family="text">
      <style:text-properties fo:font-size="11pt" style:font-size-asian="11pt" style:font-name-complex="Arial" style:font-size-complex="11pt"/>
    </style:style>
    <style:style style:name="T163_17" style:family="text">
      <style:text-properties fo:font-size="11pt" style:font-size-asian="11pt" style:font-name-complex="Arial" style:font-size-complex="11pt"/>
    </style:style>
    <style:style style:name="T163_18" style:family="text">
      <style:text-properties fo:font-size="11pt" style:font-size-asian="11pt" style:font-name-complex="Arial" style:font-size-complex="11pt"/>
    </style:style>
    <style:style style:name="T163_19" style:family="text">
      <style:text-properties fo:font-size="11pt" style:font-size-asian="11pt" style:font-name-complex="Arial" style:font-size-complex="11pt"/>
    </style:style>
    <style:style style:name="T163_20" style:family="text">
      <style:text-properties fo:font-size="11pt" style:font-size-asian="11pt" style:font-name-complex="Arial" style:font-size-complex="11pt"/>
    </style:style>
    <style:style style:name="T163_21" style:family="text">
      <style:text-properties fo:font-size="11pt" style:font-size-asian="11pt" style:font-name-complex="Arial" style:font-size-complex="11pt"/>
    </style:style>
    <style:style style:name="T163_22" style:family="text">
      <style:text-properties fo:font-size="11pt" style:font-size-asian="11pt" style:font-name-complex="Arial" style:font-size-complex="11pt"/>
    </style:style>
    <style:style style:name="T163_23" style:family="text">
      <style:text-properties fo:font-size="11pt" style:font-size-asian="11pt" style:font-name-complex="Arial" style:font-size-complex="11pt"/>
    </style:style>
    <style:style style:name="T163_24" style:family="text">
      <style:text-properties fo:font-size="11pt" style:font-size-asian="11pt" style:font-name-complex="Arial" style:font-size-complex="11pt"/>
    </style:style>
    <style:style style:name="T163_25" style:family="text">
      <style:text-properties fo:font-size="11pt" style:font-size-asian="11pt" style:font-name-complex="Arial" style:font-size-complex="11pt"/>
    </style:style>
    <style:style style:name="T163_26" style:family="text">
      <style:text-properties fo:font-size="11pt" style:font-size-asian="11pt" style:font-name-complex="Arial" style:font-size-complex="11pt"/>
    </style:style>
    <style:style style:name="P164" style:family="paragraph" style:parent-style-name="List_20_Paragraph">
      <style:paragraph-properties fo:text-align="justify" fo:line-height="107%"/>
      <style:text-properties fo:font-size="11pt" style:font-size-asian="11pt" style:font-name-complex="Arial" style:font-size-complex="11pt"/>
    </style:style>
    <style:style style:name="P165" style:family="paragraph" style:parent-style-name="List_20_Paragraph">
      <style:paragraph-properties fo:text-align="justify" fo:line-height="107%"/>
      <style:text-properties fo:font-size="11pt" style:font-size-asian="11pt" style:font-name-complex="Arial" style:font-size-complex="11pt"/>
    </style:style>
    <style:style style:name="T165_1" style:family="text">
      <style:text-properties fo:font-size="11pt" style:font-size-asian="11pt" style:font-name-complex="Arial" style:font-size-complex="11pt"/>
    </style:style>
    <style:style style:name="T165_2" style:family="text">
      <style:text-properties fo:font-size="11pt" style:font-size-asian="11pt" style:font-name-complex="Arial" style:font-size-complex="11pt"/>
    </style:style>
    <style:style style:name="T165_3" style:family="text">
      <style:text-properties fo:font-size="11pt" style:font-size-asian="11pt" style:font-name-complex="Arial" style:font-size-complex="11pt"/>
    </style:style>
    <style:style style:name="T165_4" style:family="text">
      <style:text-properties fo:font-size="11pt" style:font-size-asian="11pt" style:font-name-complex="Arial" style:font-size-complex="11pt"/>
    </style:style>
    <style:style style:name="T165_5" style:family="text">
      <style:text-properties fo:font-size="11pt" style:font-size-asian="11pt" style:font-name-complex="Arial" style:font-size-complex="11pt"/>
    </style:style>
    <style:style style:name="T165_6" style:family="text">
      <style:text-properties fo:font-size="11pt" style:font-size-asian="11pt" style:font-name-complex="Arial" style:font-size-complex="11pt"/>
    </style:style>
    <style:style style:name="T165_7" style:family="text">
      <style:text-properties fo:font-size="11pt" style:font-size-asian="11pt" style:font-name-complex="Arial" style:font-size-complex="11pt"/>
    </style:style>
    <style:style style:name="T165_8" style:family="text">
      <style:text-properties fo:font-size="11pt" style:font-size-asian="11pt" style:font-name-complex="Arial" style:font-size-complex="11pt"/>
    </style:style>
    <style:style style:name="T165_9" style:family="text">
      <style:text-properties fo:font-size="11pt" style:font-size-asian="11pt" style:font-name-complex="Arial" style:font-size-complex="11pt"/>
    </style:style>
    <style:style style:name="T165_10" style:family="text">
      <style:text-properties fo:font-size="11pt" style:font-size-asian="11pt" style:font-name-complex="Arial" style:font-size-complex="11pt"/>
    </style:style>
    <style:style style:name="T165_11" style:family="text">
      <style:text-properties fo:font-size="11pt" style:font-size-asian="11pt" style:font-name-complex="Arial" style:font-size-complex="11pt"/>
    </style:style>
    <style:style style:name="P166" style:family="paragraph" style:parent-style-name="Normal">
      <style:paragraph-properties fo:text-align="justify" fo:line-height="107%"/>
      <style:text-properties fo:font-size="11pt" style:font-size-asian="11pt" style:font-name-complex="Arial" style:font-size-complex="11pt"/>
    </style:style>
    <style:style style:name="P167" style:family="paragraph" style:parent-style-name="Normal">
      <style:paragraph-properties fo:text-align="justify" fo:line-height="107%"/>
    </style:style>
    <style:style style:name="T167_1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167_2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167_3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P168" style:family="paragraph" style:parent-style-name="Normal">
      <style:paragraph-properties fo:text-align="justify" fo:line-height="107%"/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P169" style:family="paragraph" style:parent-style-name="List_20_Paragraph">
      <style:paragraph-properties fo:text-align="justify" fo:line-height="107%"/>
      <style:text-properties fo:font-size="11pt" style:font-size-asian="11pt" style:font-name-complex="Arial" style:font-size-complex="11pt"/>
    </style:style>
    <style:style style:name="T169_1" style:family="text">
      <style:text-properties fo:font-size="11pt" style:font-size-asian="11pt" style:font-name-complex="Arial" style:font-size-complex="11pt"/>
    </style:style>
    <style:style style:name="T169_2" style:family="text">
      <style:text-properties fo:font-size="11pt" style:font-size-asian="11pt" style:font-name-complex="Arial" style:font-size-complex="11pt"/>
    </style:style>
    <style:style style:name="T169_3" style:family="text">
      <style:text-properties fo:font-size="11pt" style:font-size-asian="11pt" style:font-name-complex="Arial" style:font-size-complex="11pt"/>
    </style:style>
    <style:style style:name="T169_4" style:family="text">
      <style:text-properties fo:font-size="11pt" style:font-size-asian="11pt" style:font-name-complex="Arial" style:font-size-complex="11pt"/>
    </style:style>
    <style:style style:name="T169_5" style:family="text">
      <style:text-properties fo:font-size="11pt" style:font-size-asian="11pt" style:font-name-complex="Arial" style:font-size-complex="11pt"/>
    </style:style>
    <style:style style:name="T169_6" style:family="text">
      <style:text-properties fo:font-size="11pt" style:font-size-asian="11pt" style:font-name-complex="Arial" style:font-size-complex="11pt"/>
    </style:style>
    <style:style style:name="T169_7" style:family="text">
      <style:text-properties fo:font-size="11pt" style:font-size-asian="11pt" style:font-name-complex="Arial" style:font-size-complex="11pt"/>
    </style:style>
    <style:style style:name="T169_8" style:family="text">
      <style:text-properties fo:font-size="11pt" style:font-size-asian="11pt" style:font-name-complex="Arial" style:font-size-complex="11pt"/>
    </style:style>
    <style:style style:name="T169_9" style:family="text">
      <style:text-properties fo:font-size="11pt" style:font-size-asian="11pt" style:font-name-complex="Arial" style:font-size-complex="11pt"/>
    </style:style>
    <style:style style:name="P170" style:family="paragraph" style:parent-style-name="Normal">
      <style:paragraph-properties fo:text-align="justify" fo:line-height="107%"/>
      <style:text-properties fo:font-size="11pt" style:font-size-asian="11pt" style:font-name-complex="Arial" style:font-size-complex="11pt"/>
    </style:style>
    <style:style style:name="P171" style:family="paragraph" style:parent-style-name="List_20_Paragraph">
      <style:paragraph-properties fo:text-align="justify" fo:line-height="107%"/>
      <style:text-properties fo:font-size="11pt" style:font-size-asian="11pt" style:font-name-complex="Arial" style:font-size-complex="11pt"/>
    </style:style>
    <style:style style:name="T171_1" style:family="text">
      <style:text-properties fo:font-size="11pt" style:font-size-asian="11pt" style:font-name-complex="Arial" style:font-size-complex="11pt"/>
    </style:style>
    <style:style style:name="T171_2" style:family="text">
      <style:text-properties fo:font-size="11pt" style:font-size-asian="11pt" style:font-name-complex="Arial" style:font-size-complex="11pt"/>
    </style:style>
    <style:style style:name="T171_3" style:family="text">
      <style:text-properties fo:font-size="11pt" style:font-size-asian="11pt" style:font-name-complex="Arial" style:font-size-complex="11pt"/>
    </style:style>
    <style:style style:name="T171_4" style:family="text">
      <style:text-properties fo:font-size="11pt" style:font-size-asian="11pt" style:font-name-complex="Arial" style:font-size-complex="11pt"/>
    </style:style>
    <style:style style:name="T171_5" style:family="text">
      <style:text-properties fo:font-size="11pt" style:font-size-asian="11pt" style:font-name-complex="Arial" style:font-size-complex="11pt"/>
    </style:style>
    <style:style style:name="T171_6" style:family="text">
      <style:text-properties fo:font-size="11pt" style:font-size-asian="11pt" style:font-name-complex="Arial" style:font-size-complex="11pt"/>
    </style:style>
    <style:style style:name="T171_7" style:family="text">
      <style:text-properties fo:font-size="11pt" style:font-size-asian="11pt" style:font-name-complex="Arial" style:font-size-complex="11pt"/>
    </style:style>
    <style:style style:name="T171_8" style:family="text">
      <style:text-properties fo:font-size="11pt" style:font-size-asian="11pt" style:font-name-complex="Arial" style:font-size-complex="11pt"/>
    </style:style>
    <style:style style:name="T171_9" style:family="text">
      <style:text-properties fo:font-size="11pt" style:font-size-asian="11pt" style:font-name-complex="Arial" style:font-size-complex="11pt"/>
    </style:style>
    <style:style style:name="T171_10" style:family="text">
      <style:text-properties fo:font-size="11pt" style:font-size-asian="11pt" style:font-name-complex="Arial" style:font-size-complex="11pt"/>
    </style:style>
    <style:style style:name="T171_11" style:family="text">
      <style:text-properties fo:font-size="11pt" style:font-size-asian="11pt" style:font-name-complex="Arial" style:font-size-complex="11pt"/>
    </style:style>
    <style:style style:name="T171_12" style:family="text">
      <style:text-properties fo:font-size="11pt" style:font-size-asian="11pt" style:font-name-complex="Arial" style:font-size-complex="11pt"/>
    </style:style>
    <style:style style:name="P172" style:family="paragraph" style:parent-style-name="Normal">
      <style:paragraph-properties fo:text-align="justify" fo:line-height="107%"/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P173" style:family="paragraph" style:parent-style-name="Normal">
      <style:paragraph-properties fo:text-align="justify" fo:line-height="107%"/>
    </style:style>
    <style:style style:name="T173_1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P174" style:family="paragraph" style:parent-style-name="Normal">
      <style:paragraph-properties fo:text-align="justify" fo:line-height="107%"/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P175" style:family="paragraph" style:parent-style-name="List_20_Paragraph">
      <style:paragraph-properties fo:text-align="justify" fo:line-height="107%"/>
      <style:text-properties fo:font-size="11pt" style:font-size-asian="11pt" style:font-name-complex="Arial" style:font-size-complex="11pt"/>
    </style:style>
    <style:style style:name="T175_1" style:family="text">
      <style:text-properties fo:font-size="11pt" style:font-size-asian="11pt" style:font-name-complex="Arial" style:font-size-complex="11pt"/>
    </style:style>
    <style:style style:name="T175_2" style:family="text">
      <style:text-properties fo:font-size="11pt" style:font-size-asian="11pt" style:font-name-complex="Arial" style:font-size-complex="11pt"/>
    </style:style>
    <style:style style:name="T175_3" style:family="text">
      <style:text-properties fo:font-size="11pt" style:font-size-asian="11pt" style:font-name-complex="Arial" style:font-size-complex="11pt"/>
    </style:style>
    <style:style style:name="T175_4" style:family="text">
      <style:text-properties fo:font-size="11pt" style:font-size-asian="11pt" style:font-name-complex="Arial" style:font-size-complex="11pt"/>
    </style:style>
    <style:style style:name="T175_5" style:family="text">
      <style:text-properties fo:font-size="11pt" style:font-size-asian="11pt" style:font-name-complex="Arial" style:font-size-complex="11pt"/>
    </style:style>
    <style:style style:name="T175_6" style:family="text">
      <style:text-properties fo:font-size="11pt" style:font-size-asian="11pt" style:font-name-complex="Arial" style:font-size-complex="11pt"/>
    </style:style>
    <style:style style:name="T175_7" style:family="text">
      <style:text-properties fo:font-size="11pt" style:font-size-asian="11pt" style:font-name-complex="Arial" style:font-size-complex="11pt"/>
    </style:style>
    <style:style style:name="T175_8" style:family="text">
      <style:text-properties fo:font-size="11pt" style:font-size-asian="11pt" style:font-name-complex="Arial" style:font-size-complex="11pt"/>
    </style:style>
    <style:style style:name="P176" style:family="paragraph" style:parent-style-name="Normal">
      <style:paragraph-properties fo:text-align="justify" fo:line-height="107%"/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P177" style:family="paragraph" style:parent-style-name="Normal">
      <style:paragraph-properties fo:text-align="justify" fo:line-height="107%"/>
    </style:style>
    <style:style style:name="T177_1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177_2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P178" style:family="paragraph" style:parent-style-name="Normal">
      <style:paragraph-properties fo:text-align="justify" fo:line-height="107%"/>
      <style:text-properties fo:font-size="11pt" style:font-size-asian="11pt" style:font-name-complex="Arial" style:font-size-complex="11pt"/>
    </style:style>
    <style:style style:name="P179" style:family="paragraph" style:parent-style-name="List_20_Paragraph">
      <style:paragraph-properties fo:text-align="justify" fo:line-height="107%"/>
      <style:text-properties fo:font-size="11pt" style:font-size-asian="11pt" style:font-name-complex="Arial" style:font-size-complex="11pt"/>
    </style:style>
    <style:style style:name="T179_1" style:family="text">
      <style:text-properties fo:font-size="11pt" style:font-size-asian="11pt" style:font-name-complex="Arial" style:font-size-complex="11pt"/>
    </style:style>
    <style:style style:name="T179_2" style:family="text">
      <style:text-properties fo:font-size="11pt" style:font-size-asian="11pt" style:font-name-complex="Arial" style:font-size-complex="11pt"/>
    </style:style>
    <style:style style:name="T179_3" style:family="text">
      <style:text-properties fo:font-size="11pt" style:font-size-asian="11pt" style:font-name-complex="Arial" style:font-size-complex="11pt"/>
    </style:style>
    <style:style style:name="T179_4" style:family="text">
      <style:text-properties fo:font-size="11pt" style:font-size-asian="11pt" style:font-name-complex="Arial" style:font-size-complex="11pt"/>
    </style:style>
    <style:style style:name="T179_5" style:family="text">
      <style:text-properties fo:font-size="11pt" style:font-size-asian="11pt" style:font-name-complex="Arial" style:font-size-complex="11pt"/>
    </style:style>
    <style:style style:name="T179_6" style:family="text">
      <style:text-properties fo:font-size="11pt" style:font-size-asian="11pt" style:font-name-complex="Arial" style:font-size-complex="11pt"/>
    </style:style>
    <style:style style:name="T179_7" style:family="text">
      <style:text-properties fo:font-size="11pt" style:font-size-asian="11pt" style:font-name-complex="Arial" style:font-size-complex="11pt"/>
    </style:style>
    <style:style style:name="T179_8" style:family="text">
      <style:text-properties fo:font-size="11pt" style:font-size-asian="11pt" style:font-name-complex="Arial" style:font-size-complex="11pt"/>
    </style:style>
    <style:style style:name="T179_9" style:family="text">
      <style:text-properties fo:font-size="11pt" style:font-size-asian="11pt" style:font-name-complex="Arial" style:font-size-complex="11pt"/>
    </style:style>
    <style:style style:name="T179_10" style:family="text">
      <style:text-properties fo:font-size="11pt" style:font-size-asian="11pt" style:font-name-complex="Arial" style:font-size-complex="11pt"/>
    </style:style>
    <style:style style:name="T179_11" style:family="text">
      <style:text-properties fo:font-size="11pt" style:font-size-asian="11pt" style:font-name-complex="Arial" style:font-size-complex="11pt"/>
    </style:style>
    <style:style style:name="T179_12" style:family="text">
      <style:text-properties fo:font-size="11pt" style:font-size-asian="11pt" style:font-name-complex="Arial" style:font-size-complex="11pt"/>
    </style:style>
    <style:style style:name="T179_13" style:family="text">
      <style:text-properties fo:font-size="11pt" style:font-size-asian="11pt" style:font-name-complex="Arial" style:font-size-complex="11pt"/>
    </style:style>
    <style:style style:name="T179_14" style:family="text">
      <style:text-properties fo:font-size="11pt" style:font-size-asian="11pt" style:font-name-complex="Arial" style:font-size-complex="11pt"/>
    </style:style>
    <style:style style:name="T179_15" style:family="text">
      <style:text-properties fo:font-size="11pt" style:font-size-asian="11pt" style:font-name-complex="Arial" style:font-size-complex="11pt"/>
    </style:style>
    <style:style style:name="T179_16" style:family="text">
      <style:text-properties fo:font-size="11pt" style:font-size-asian="11pt" style:font-name-complex="Arial" style:font-size-complex="11pt"/>
    </style:style>
    <style:style style:name="T179_17" style:family="text">
      <style:text-properties fo:font-size="11pt" style:font-size-asian="11pt" style:font-name-complex="Arial" style:font-size-complex="11pt"/>
    </style:style>
    <style:style style:name="T179_18" style:family="text">
      <style:text-properties fo:font-size="11pt" style:font-size-asian="11pt" style:font-name-complex="Arial" style:font-size-complex="11pt"/>
    </style:style>
    <style:style style:name="T179_19" style:family="text">
      <style:text-properties fo:font-size="11pt" style:font-size-asian="11pt" style:font-name-complex="Arial" style:font-size-complex="11pt"/>
    </style:style>
    <style:style style:name="T179_20" style:family="text">
      <style:text-properties fo:font-size="11pt" style:font-name-asian="Arial" style:font-size-asian="11pt" style:font-name-complex="Arial" style:font-size-complex="11pt"/>
    </style:style>
    <style:style style:name="T179_21" style:family="text">
      <style:text-properties fo:font-size="11pt" style:font-size-asian="11pt" style:font-name-complex="Arial" style:font-size-complex="11pt"/>
    </style:style>
    <style:style style:name="T179_22" style:family="text">
      <style:text-properties fo:font-size="11pt" style:font-size-asian="11pt" style:font-name-complex="Arial" style:font-size-complex="11pt"/>
    </style:style>
    <style:style style:name="T179_23" style:family="text">
      <style:text-properties fo:font-size="11pt" style:font-size-asian="11pt" style:font-name-complex="Arial" style:font-size-complex="11pt"/>
    </style:style>
    <style:style style:name="T179_24" style:family="text">
      <style:text-properties fo:font-size="11pt" style:font-size-asian="11pt" style:font-name-complex="Arial" style:font-size-complex="11pt"/>
    </style:style>
    <style:style style:name="T179_25" style:family="text">
      <style:text-properties fo:font-size="11pt" style:font-size-asian="11pt" style:font-name-complex="Arial" style:font-size-complex="11pt"/>
    </style:style>
    <style:style style:name="T179_26" style:family="text">
      <style:text-properties fo:font-size="11pt" style:font-size-asian="11pt" style:font-name-complex="Arial" style:font-size-complex="11pt"/>
    </style:style>
    <style:style style:name="T179_27" style:family="text">
      <style:text-properties fo:font-size="11pt" style:font-size-asian="11pt" style:font-name-complex="Arial" style:font-size-complex="11pt"/>
    </style:style>
    <style:style style:name="T179_28" style:family="text">
      <style:text-properties fo:font-size="11pt" style:font-size-asian="11pt" style:font-name-complex="Arial" style:font-size-complex="11pt"/>
    </style:style>
    <style:style style:name="P180" style:family="paragraph" style:parent-style-name="Normal">
      <style:paragraph-properties fo:text-align="justify" fo:line-height="107%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81" style:family="paragraph" style:parent-style-name="Normal">
      <style:paragraph-properties fo:text-align="justify" fo:line-height="107%"/>
    </style:style>
    <style:style style:name="T18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82" style:family="paragraph" style:parent-style-name="Normal">
      <style:paragraph-properties fo:text-align="justify" fo:line-height="107%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83" style:family="paragraph" style:parent-style-name="List_20_Paragraph">
      <style:paragraph-properties fo:text-align="justify" fo:line-height="107%"/>
      <style:text-properties fo:font-size="11pt" style:font-size-asian="11pt" style:font-name-complex="Arial" style:font-size-complex="11pt"/>
    </style:style>
    <style:style style:name="T183_1" style:family="text">
      <style:text-properties fo:font-size="11pt" style:font-size-asian="11pt" style:font-name-complex="Arial" style:font-size-complex="11pt"/>
    </style:style>
    <style:style style:name="T183_2" style:family="text">
      <style:text-properties fo:font-size="11pt" style:font-size-asian="11pt" style:font-name-complex="Arial" style:font-size-complex="11pt"/>
    </style:style>
    <style:style style:name="T183_3" style:family="text">
      <style:text-properties fo:font-size="11pt" style:font-size-asian="11pt" style:font-name-complex="Arial" style:font-size-complex="11pt"/>
    </style:style>
    <style:style style:name="T183_4" style:family="text">
      <style:text-properties fo:font-size="11pt" style:font-size-asian="11pt" style:font-name-complex="Arial" style:font-size-complex="11pt"/>
    </style:style>
    <style:style style:name="T183_5" style:family="text">
      <style:text-properties fo:font-size="11pt" style:font-size-asian="11pt" style:font-name-complex="Arial" style:font-size-complex="11pt"/>
    </style:style>
    <style:style style:name="T183_6" style:family="text">
      <style:text-properties fo:font-size="11pt" style:font-size-asian="11pt" style:font-name-complex="Arial" style:font-size-complex="11pt"/>
    </style:style>
    <style:style style:name="T183_7" style:family="text">
      <style:text-properties fo:font-size="11pt" style:font-size-asian="11pt" style:font-name-complex="Arial" style:font-size-complex="11pt"/>
    </style:style>
    <style:style style:name="P184" style:family="paragraph" style:parent-style-name="Normal">
      <style:paragraph-properties fo:text-align="justify" fo:line-height="107%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85" style:family="paragraph" style:parent-style-name="Normal">
      <style:paragraph-properties fo:text-align="justify" fo:line-height="107%"/>
    </style:style>
    <style:style style:name="T185_1" style:family="text">
      <style:text-properties fo:color="#4f81bd" fo:font-size="11pt" style:font-size-asian="11pt" style:font-name-complex="Arial" style:font-size-complex="11pt" fo:font-weight="bold" style:font-weight-asian="bold" style:font-weight-complex="bold"/>
    </style:style>
    <style:style style:name="T185_2" style:family="text">
      <style:text-properties fo:color="#4f81bd" fo:font-size="11pt" style:font-size-asian="11pt" style:font-name-complex="Arial" style:font-size-complex="11pt" fo:font-weight="bold" style:font-weight-asian="bold" style:font-weight-complex="bold"/>
    </style:style>
    <style:style style:name="P186" style:family="paragraph" style:parent-style-name="Normal">
      <style:paragraph-properties fo:text-align="justify" fo:line-height="107%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87" style:family="paragraph" style:parent-style-name="List_20_Paragraph">
      <style:paragraph-properties fo:text-align="justify" fo:line-height="107%"/>
      <style:text-properties fo:font-size="11pt" style:font-size-asian="11pt" style:font-name-complex="Arial" style:font-size-complex="11pt"/>
    </style:style>
    <style:style style:name="T187_1" style:family="text">
      <style:text-properties fo:font-size="11pt" style:font-size-asian="11pt" style:font-name-complex="Arial" style:font-size-complex="11pt"/>
    </style:style>
    <style:style style:name="T187_2" style:family="text">
      <style:text-properties fo:font-size="11pt" style:font-size-asian="11pt" style:font-name-complex="Arial" style:font-size-complex="11pt"/>
    </style:style>
    <style:style style:name="T187_3" style:family="text">
      <style:text-properties fo:font-size="11pt" style:font-size-asian="11pt" style:font-name-complex="Arial" style:font-size-complex="11pt"/>
    </style:style>
    <style:style style:name="T187_4" style:family="text">
      <style:text-properties fo:font-size="11pt" style:font-size-asian="11pt" style:font-name-complex="Arial" style:font-size-complex="11pt"/>
    </style:style>
    <style:style style:name="T187_5" style:family="text">
      <style:text-properties fo:font-size="11pt" style:font-size-asian="11pt" style:font-name-complex="Arial" style:font-size-complex="11pt"/>
    </style:style>
    <style:style style:name="T187_6" style:family="text">
      <style:text-properties fo:font-size="11pt" style:font-size-asian="11pt" style:font-name-complex="Arial" style:font-size-complex="11pt"/>
    </style:style>
    <style:style style:name="T187_7" style:family="text">
      <style:text-properties fo:font-size="11pt" style:font-size-asian="11pt" style:font-name-complex="Arial" style:font-size-complex="11pt"/>
    </style:style>
    <style:style style:name="T187_8" style:family="text">
      <style:text-properties fo:font-size="11pt" style:font-size-asian="11pt" style:font-name-complex="Arial" style:font-size-complex="11pt"/>
    </style:style>
    <style:style style:name="T187_9" style:family="text">
      <style:text-properties fo:font-size="11pt" style:font-size-asian="11pt" style:font-name-complex="Arial" style:font-size-complex="11pt"/>
    </style:style>
    <style:style style:name="T187_10" style:family="text">
      <style:text-properties fo:font-size="11pt" style:font-size-asian="11pt" style:font-name-complex="Arial" style:font-size-complex="11pt"/>
    </style:style>
    <style:style style:name="T187_11" style:family="text">
      <style:text-properties fo:font-size="11pt" style:font-size-asian="11pt" style:font-name-complex="Arial" style:font-size-complex="11pt"/>
    </style:style>
    <style:style style:name="P188" style:family="paragraph" style:parent-style-name="Normal">
      <style:paragraph-properties fo:text-align="justify" fo:line-height="107%"/>
      <style:text-properties fo:font-size="11pt" style:font-size-asian="11pt" style:font-name-complex="Arial" style:font-size-complex="11pt"/>
    </style:style>
    <style:style style:name="P189" style:family="paragraph" style:parent-style-name="List_20_Paragraph">
      <style:paragraph-properties fo:text-align="justify" fo:line-height="107%"/>
      <style:text-properties fo:font-size="11pt" style:font-size-asian="11pt" style:font-name-complex="Arial" style:font-size-complex="11pt"/>
    </style:style>
    <style:style style:name="T189_1" style:family="text">
      <style:text-properties fo:font-size="11pt" style:font-size-asian="11pt" style:font-name-complex="Arial" style:font-size-complex="11pt"/>
    </style:style>
    <style:style style:name="T189_2" style:family="text">
      <style:text-properties fo:font-size="11pt" style:font-size-asian="11pt" style:font-name-complex="Arial" style:font-size-complex="11pt"/>
    </style:style>
    <style:style style:name="T189_3" style:family="text">
      <style:text-properties fo:font-size="11pt" style:font-size-asian="11pt" style:font-name-complex="Arial" style:font-size-complex="11pt"/>
    </style:style>
    <style:style style:name="T189_4" style:family="text">
      <style:text-properties fo:font-size="11pt" style:font-size-asian="11pt" style:font-name-complex="Arial" style:font-size-complex="11pt"/>
    </style:style>
    <style:style style:name="T189_5" style:family="text">
      <style:text-properties fo:font-size="11pt" style:font-size-asian="11pt" style:font-name-complex="Arial" style:font-size-complex="11pt"/>
    </style:style>
    <style:style style:name="T189_6" style:family="text">
      <style:text-properties fo:font-size="11pt" style:font-size-asian="11pt" style:font-name-complex="Arial" style:font-size-complex="11pt"/>
    </style:style>
    <style:style style:name="T189_7" style:family="text">
      <style:text-properties fo:font-size="11pt" style:font-size-asian="11pt" style:font-name-complex="Arial" style:font-size-complex="11pt"/>
    </style:style>
    <style:style style:name="T189_8" style:family="text">
      <style:text-properties fo:font-size="11pt" style:font-size-asian="11pt" style:font-name-complex="Arial" style:font-size-complex="11pt"/>
    </style:style>
    <style:style style:name="P190" style:family="paragraph" style:parent-style-name="Normal">
      <style:text-properties fo:font-size="11pt" style:font-size-asian="11pt" style:font-name-complex="Arial" style:font-size-complex="11pt"/>
    </style:style>
    <style:style style:name="P191" style:family="paragraph" style:parent-style-name="List_20_Paragraph">
      <style:paragraph-properties fo:text-align="justify" fo:line-height="107%"/>
    </style:style>
    <style:style style:name="T191_1" style:family="text">
      <style:text-properties fo:font-size="11pt" style:font-size-asian="11pt" style:font-name-complex="Arial" style:font-size-complex="11pt"/>
    </style:style>
    <style:style style:name="T191_2" style:family="text">
      <style:text-properties fo:font-size="11pt" style:font-size-asian="11pt" style:font-name-complex="Arial" style:font-size-complex="11pt"/>
    </style:style>
    <style:style style:name="T191_3" style:family="text">
      <style:text-properties fo:font-size="11pt" style:font-size-asian="11pt" style:font-name-complex="Arial" style:font-size-complex="11pt"/>
    </style:style>
    <style:style style:name="T191_4" style:family="text">
      <style:text-properties fo:font-size="11pt" style:font-size-asian="11pt" style:font-name-complex="Arial" style:font-size-complex="11pt"/>
    </style:style>
    <style:style style:name="T191_5" style:family="text">
      <style:text-properties fo:font-size="11pt" style:font-size-asian="11pt" style:font-name-complex="Arial" style:font-size-complex="11pt"/>
    </style:style>
    <style:style style:name="T191_6" style:family="text">
      <style:text-properties fo:font-size="11pt" style:font-size-asian="11pt" style:font-name-complex="Arial" style:font-size-complex="11pt"/>
    </style:style>
    <style:style style:name="T191_7" style:family="text">
      <style:text-properties fo:font-size="11pt" style:font-size-asian="11pt" style:font-name-complex="Arial" style:font-size-complex="11pt"/>
    </style:style>
    <style:style style:name="T191_8" style:family="text">
      <style:text-properties fo:font-size="11pt" style:font-size-asian="11pt" style:font-name-complex="Arial" style:font-size-complex="11pt"/>
    </style:style>
    <style:style style:name="T191_9" style:family="text">
      <style:text-properties fo:font-size="11pt" style:font-size-asian="11pt" style:font-name-complex="Arial" style:font-size-complex="11pt"/>
    </style:style>
    <style:style style:name="T191_10" style:family="text">
      <style:text-properties fo:font-size="11pt" style:font-size-asian="11pt" style:font-name-complex="Arial" style:font-size-complex="11pt"/>
    </style:style>
    <style:style style:name="T191_11" style:family="text">
      <style:text-properties fo:font-size="11pt" style:font-size-asian="11pt" style:font-name-complex="Arial" style:font-size-complex="11pt"/>
    </style:style>
    <style:style style:name="T191_12" style:family="text">
      <style:text-properties fo:font-size="11pt" style:font-size-asian="11pt" style:font-name-complex="Arial" style:font-size-complex="11pt"/>
    </style:style>
    <style:style style:name="T191_13" style:family="text">
      <style:text-properties fo:font-size="11pt" style:font-size-asian="11pt" style:font-name-complex="Arial" style:font-size-complex="11pt"/>
    </style:style>
    <style:style style:name="T191_14" style:family="text">
      <style:text-properties fo:font-size="11pt" style:font-size-asian="11pt" style:font-name-complex="Arial" style:font-size-complex="11pt"/>
    </style:style>
    <style:style style:name="P192" style:family="paragraph" style:parent-style-name="Normal">
      <style:paragraph-properties fo:text-align="justify" fo:line-height="107%"/>
      <style:text-properties fo:font-size="11pt" style:font-size-asian="11pt" style:font-name-complex="Arial" style:font-size-complex="11pt"/>
    </style:style>
    <style:style style:name="P193" style:family="paragraph" style:parent-style-name="Normal"/>
    <style:style style:name="T193_1" style:family="text">
      <style:text-properties fo:color="#4f81bd" fo:font-size="11pt" style:font-size-asian="11pt" style:font-name-complex="Arial" style:font-size-complex="11pt" fo:font-weight="bold" style:font-weight-asian="bold"/>
    </style:style>
    <style:style style:name="T193_2" style:family="text">
      <style:text-properties fo:color="#4f81bd" fo:font-size="11pt" style:font-size-asian="11pt" style:font-name-complex="Arial" style:font-size-complex="11pt" fo:font-weight="bold" style:font-weight-asian="bold"/>
    </style:style>
    <style:style style:name="P194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195" style:family="paragraph" style:parent-style-name="List_20_Paragraph">
      <style:paragraph-properties fo:text-align="justify" fo:line-height="107%"/>
      <style:text-properties fo:font-size="11pt" style:font-size-asian="11pt" style:font-name-complex="Arial" style:font-size-complex="11pt"/>
    </style:style>
    <style:style style:name="T195_1" style:family="text">
      <style:text-properties fo:font-size="11pt" style:font-size-asian="11pt" style:font-name-complex="Arial" style:font-size-complex="11pt"/>
    </style:style>
    <style:style style:name="T195_2" style:family="text">
      <style:text-properties fo:font-size="11pt" style:font-size-asian="11pt" style:font-name-complex="Arial" style:font-size-complex="11pt"/>
    </style:style>
    <style:style style:name="T195_3" style:family="text">
      <style:text-properties fo:font-size="11pt" style:font-size-asian="11pt" style:font-name-complex="Arial" style:font-size-complex="11pt"/>
    </style:style>
    <style:style style:name="T195_4" style:family="text">
      <style:text-properties fo:font-size="11pt" style:font-size-asian="11pt" style:font-name-complex="Arial" style:font-size-complex="11pt"/>
    </style:style>
    <style:style style:name="T195_5" style:family="text">
      <style:text-properties fo:font-size="11pt" style:font-size-asian="11pt" style:font-name-complex="Arial" style:font-size-complex="11pt"/>
    </style:style>
    <style:style style:name="T195_6" style:family="text">
      <style:text-properties fo:font-size="11pt" style:font-size-asian="11pt" style:font-name-complex="Arial" style:font-size-complex="11pt"/>
    </style:style>
    <style:style style:name="P196" style:family="paragraph" style:parent-style-name="List_20_Paragraph">
      <style:paragraph-properties fo:text-align="justify" fo:line-height="107%"/>
      <style:text-properties fo:font-size="11pt" style:font-size-asian="11pt" style:font-name-complex="Arial" style:font-size-complex="11pt"/>
    </style:style>
    <style:style style:name="T196_1" style:family="text">
      <style:text-properties fo:font-size="11pt" style:font-size-asian="11pt" style:font-name-complex="Arial" style:font-size-complex="11pt"/>
    </style:style>
    <style:style style:name="T196_2" style:family="text">
      <style:text-properties fo:font-size="11pt" style:font-size-asian="11pt" style:font-name-complex="Arial" style:font-size-complex="11pt"/>
    </style:style>
    <style:style style:name="T196_3" style:family="text">
      <style:text-properties fo:font-size="11pt" style:font-size-asian="11pt" style:font-name-complex="Arial" style:font-size-complex="11pt"/>
    </style:style>
    <style:style style:name="T196_4" style:family="text">
      <style:text-properties fo:font-size="11pt" style:font-size-asian="11pt" style:font-name-complex="Arial" style:font-size-complex="11pt"/>
    </style:style>
    <style:style style:name="T196_5" style:family="text">
      <style:text-properties fo:font-size="11pt" style:font-size-asian="11pt" style:font-name-complex="Arial" style:font-size-complex="11pt"/>
    </style:style>
    <style:style style:name="P197" style:family="paragraph" style:parent-style-name="List_20_Paragraph">
      <style:paragraph-properties fo:text-align="justify" fo:line-height="107%"/>
      <style:text-properties fo:font-size="11pt" style:font-size-asian="11pt" style:font-name-complex="Arial" style:font-size-complex="11pt"/>
    </style:style>
    <style:style style:name="T197_1" style:family="text">
      <style:text-properties fo:font-size="11pt" style:font-size-asian="11pt" style:font-name-complex="Arial" style:font-size-complex="11pt"/>
    </style:style>
    <style:style style:name="T197_2" style:family="text">
      <style:text-properties fo:font-size="11pt" style:font-size-asian="11pt" style:font-name-complex="Arial" style:font-size-complex="11pt"/>
    </style:style>
    <style:style style:name="P198" style:family="paragraph" style:parent-style-name="List_20_Paragraph">
      <style:paragraph-properties fo:text-align="justify" fo:line-height="107%"/>
      <style:text-properties fo:font-size="11pt" style:font-size-asian="11pt" style:font-name-complex="Arial" style:font-size-complex="11pt"/>
    </style:style>
    <style:style style:name="T198_1" style:family="text">
      <style:text-properties fo:font-size="11pt" style:font-size-asian="11pt" style:font-name-complex="Arial" style:font-size-complex="11pt"/>
    </style:style>
    <style:style style:name="T198_2" style:family="text">
      <style:text-properties fo:font-size="11pt" style:font-size-asian="11pt" style:font-name-complex="Arial" style:font-size-complex="11pt"/>
    </style:style>
    <style:style style:name="T198_3" style:family="text">
      <style:text-properties fo:font-size="11pt" style:font-size-asian="11pt" style:font-name-complex="Arial" style:font-size-complex="11pt"/>
    </style:style>
    <style:style style:name="T198_4" style:family="text">
      <style:text-properties fo:font-size="11pt" style:font-size-asian="11pt" style:font-name-complex="Arial" style:font-size-complex="11pt"/>
    </style:style>
    <style:style style:name="T198_5" style:family="text">
      <style:text-properties fo:font-size="11pt" style:font-size-asian="11pt" style:font-name-complex="Arial" style:font-size-complex="11pt"/>
    </style:style>
    <style:style style:name="T198_6" style:family="text">
      <style:text-properties fo:font-size="11pt" style:font-size-asian="11pt" style:font-name-complex="Arial" style:font-size-complex="11pt"/>
    </style:style>
    <style:style style:name="T198_7" style:family="text">
      <style:text-properties fo:font-size="11pt" style:font-size-asian="11pt" style:font-name-complex="Arial" style:font-size-complex="11pt"/>
    </style:style>
    <style:style style:name="P199" style:family="paragraph" style:parent-style-name="List_20_Paragraph">
      <style:paragraph-properties fo:text-align="justify" fo:line-height="107%"/>
      <style:text-properties fo:font-size="11pt" style:font-size-asian="11pt" style:font-name-complex="Arial" style:font-size-complex="11pt"/>
    </style:style>
    <style:style style:name="T199_1" style:family="text">
      <style:text-properties fo:font-size="11pt" style:font-size-asian="11pt" style:font-name-complex="Arial" style:font-size-complex="11pt"/>
    </style:style>
    <style:style style:name="T199_2" style:family="text">
      <style:text-properties fo:font-size="11pt" style:font-size-asian="11pt" style:font-name-complex="Arial" style:font-size-complex="11pt"/>
    </style:style>
    <style:style style:name="T199_3" style:family="text">
      <style:text-properties fo:font-size="11pt" style:font-size-asian="11pt" style:font-name-complex="Arial" style:font-size-complex="11pt"/>
    </style:style>
    <style:style style:name="T199_4" style:family="text">
      <style:text-properties fo:font-size="11pt" style:font-size-asian="11pt" style:font-name-complex="Arial" style:font-size-complex="11pt"/>
    </style:style>
    <style:style style:name="T199_5" style:family="text">
      <style:text-properties fo:font-size="11pt" style:font-size-asian="11pt" style:font-name-complex="Arial" style:font-size-complex="11pt"/>
    </style:style>
    <style:style style:name="P200" style:family="paragraph" style:parent-style-name="List_20_Paragraph">
      <style:paragraph-properties fo:text-align="justify" fo:line-height="107%"/>
      <style:text-properties fo:font-size="11pt" style:font-size-asian="11pt" style:font-name-complex="Arial" style:font-size-complex="11pt"/>
    </style:style>
    <style:style style:name="T200_1" style:family="text">
      <style:text-properties fo:font-size="11pt" style:font-size-asian="11pt" style:font-name-complex="Arial" style:font-size-complex="11pt"/>
    </style:style>
    <style:style style:name="T200_2" style:family="text">
      <style:text-properties fo:font-size="11pt" style:font-size-asian="11pt" style:font-name-complex="Arial" style:font-size-complex="11pt"/>
    </style:style>
    <style:style style:name="T200_3" style:family="text">
      <style:text-properties fo:font-size="11pt" style:font-size-asian="11pt" style:font-name-complex="Arial" style:font-size-complex="11pt"/>
    </style:style>
    <style:style style:name="P201" style:family="paragraph" style:parent-style-name="List_20_Paragraph">
      <style:paragraph-properties fo:text-align="justify" fo:line-height="107%"/>
      <style:text-properties fo:font-size="11pt" style:font-size-asian="11pt" style:font-name-complex="Arial" style:font-size-complex="11pt"/>
    </style:style>
    <style:style style:name="T201_1" style:family="text">
      <style:text-properties fo:font-size="11pt" style:font-size-asian="11pt" style:font-name-complex="Arial" style:font-size-complex="11pt"/>
    </style:style>
    <style:style style:name="T201_2" style:family="text">
      <style:text-properties fo:font-size="11pt" style:font-size-asian="11pt" style:font-name-complex="Arial" style:font-size-complex="11pt"/>
    </style:style>
    <style:style style:name="T201_3" style:family="text">
      <style:text-properties fo:font-size="11pt" style:font-size-asian="11pt" style:font-name-complex="Arial" style:font-size-complex="11pt"/>
    </style:style>
    <style:style style:name="T201_4" style:family="text">
      <style:text-properties fo:font-size="11pt" style:font-size-asian="11pt" style:font-name-complex="Arial" style:font-size-complex="11pt"/>
    </style:style>
    <style:style style:name="T201_5" style:family="text">
      <style:text-properties fo:font-size="11pt" style:font-size-asian="11pt" style:font-name-complex="Arial" style:font-size-complex="11pt"/>
    </style:style>
    <style:style style:name="T201_6" style:family="text">
      <style:text-properties fo:font-size="11pt" style:font-size-asian="11pt" style:font-name-complex="Arial" style:font-size-complex="11pt"/>
    </style:style>
    <style:style style:name="T201_7" style:family="text">
      <style:text-properties fo:font-size="11pt" style:font-size-asian="11pt" style:font-name-complex="Arial" style:font-size-complex="11pt"/>
    </style:style>
    <style:style style:name="T201_8" style:family="text">
      <style:text-properties fo:font-size="11pt" style:font-size-asian="11pt" style:font-name-complex="Arial" style:font-size-complex="11pt"/>
    </style:style>
    <style:style style:name="P202" style:family="paragraph" style:parent-style-name="List_20_Paragraph">
      <style:paragraph-properties fo:text-align="justify" fo:line-height="107%"/>
      <style:text-properties fo:font-size="11pt" style:font-size-asian="11pt" style:font-name-complex="Arial" style:font-size-complex="11pt"/>
    </style:style>
    <style:style style:name="T202_1" style:family="text">
      <style:text-properties fo:font-size="11pt" style:font-size-asian="11pt" style:font-name-complex="Arial" style:font-size-complex="11pt"/>
    </style:style>
    <style:style style:name="T202_2" style:family="text">
      <style:text-properties fo:font-size="11pt" style:font-size-asian="11pt" style:font-name-complex="Arial" style:font-size-complex="11pt"/>
    </style:style>
    <style:style style:name="T202_3" style:family="text">
      <style:text-properties fo:font-size="11pt" style:font-size-asian="11pt" style:font-name-complex="Arial" style:font-size-complex="11pt"/>
    </style:style>
    <style:style style:name="T202_4" style:family="text">
      <style:text-properties fo:font-size="11pt" style:font-size-asian="11pt" style:font-name-complex="Arial" style:font-size-complex="11pt"/>
    </style:style>
    <style:style style:name="T202_5" style:family="text">
      <style:text-properties fo:font-size="11pt" style:font-size-asian="11pt" style:font-name-complex="Arial" style:font-size-complex="11pt"/>
    </style:style>
    <style:style style:name="T202_6" style:family="text">
      <style:text-properties fo:font-size="11pt" style:font-size-asian="11pt" style:font-name-complex="Arial" style:font-size-complex="11pt"/>
    </style:style>
    <style:style style:name="P203" style:family="paragraph" style:parent-style-name="List_20_Paragraph">
      <style:paragraph-properties fo:text-align="justify" fo:line-height="107%"/>
      <style:text-properties fo:font-size="11pt" style:font-size-asian="11pt" style:font-name-complex="Arial" style:font-size-complex="11pt"/>
    </style:style>
    <style:style style:name="T203_1" style:family="text">
      <style:text-properties fo:font-size="11pt" style:font-size-asian="11pt" style:font-name-complex="Arial" style:font-size-complex="11pt"/>
    </style:style>
    <style:style style:name="T203_2" style:family="text">
      <style:text-properties fo:font-size="11pt" style:font-size-asian="11pt" style:font-name-complex="Arial" style:font-size-complex="11pt"/>
    </style:style>
    <style:style style:name="P204" style:family="paragraph" style:parent-style-name="List_20_Paragraph">
      <style:paragraph-properties fo:text-align="justify" fo:line-height="107%"/>
      <style:text-properties fo:font-size="11pt" style:font-size-asian="11pt" style:font-name-complex="Arial" style:font-size-complex="11pt"/>
    </style:style>
    <style:style style:name="T204_1" style:family="text">
      <style:text-properties fo:font-size="11pt" style:font-size-asian="11pt" style:font-name-complex="Arial" style:font-size-complex="11pt"/>
    </style:style>
    <style:style style:name="T204_2" style:family="text">
      <style:text-properties fo:font-size="11pt" style:font-size-asian="11pt" style:font-name-complex="Arial" style:font-size-complex="11pt"/>
    </style:style>
    <style:style style:name="P205" style:family="paragraph" style:parent-style-name="List_20_Paragraph">
      <style:paragraph-properties fo:text-align="justify" fo:line-height="107%"/>
      <style:text-properties fo:font-size="11pt" style:font-size-asian="11pt" style:font-name-complex="Arial" style:font-size-complex="11pt"/>
    </style:style>
    <style:style style:name="P206" style:family="paragraph" style:parent-style-name="List_20_Paragraph">
      <style:paragraph-properties fo:text-align="justify" fo:line-height="107%"/>
      <style:text-properties fo:font-size="11pt" style:font-size-asian="11pt" style:font-name-complex="Arial" style:font-size-complex="11pt"/>
    </style:style>
    <style:style style:name="T206_1" style:family="text">
      <style:text-properties fo:font-size="11pt" style:font-size-asian="11pt" style:font-name-complex="Arial" style:font-size-complex="11pt"/>
    </style:style>
    <style:style style:name="T206_2" style:family="text">
      <style:text-properties fo:font-size="11pt" style:font-size-asian="11pt" style:font-name-complex="Arial" style:font-size-complex="11pt"/>
    </style:style>
    <style:style style:name="T206_3" style:family="text">
      <style:text-properties fo:font-size="11pt" style:font-size-asian="11pt" style:font-name-complex="Arial" style:font-size-complex="11pt"/>
    </style:style>
    <style:style style:name="T206_4" style:family="text">
      <style:text-properties fo:font-size="11pt" style:font-size-asian="11pt" style:font-name-complex="Arial" style:font-size-complex="11pt"/>
    </style:style>
    <style:style style:name="T206_5" style:family="text">
      <style:text-properties fo:font-size="11pt" style:font-size-asian="11pt" style:font-name-complex="Arial" style:font-size-complex="11pt"/>
    </style:style>
    <style:style style:name="T206_6" style:family="text">
      <style:text-properties fo:font-size="11pt" style:font-size-asian="11pt" style:font-name-complex="Arial" style:font-size-complex="11pt"/>
    </style:style>
    <style:style style:name="T206_7" style:family="text">
      <style:text-properties fo:font-size="11pt" style:font-size-asian="11pt" style:font-name-complex="Arial" style:font-size-complex="11pt"/>
    </style:style>
    <style:style style:name="T206_8" style:family="text">
      <style:text-properties fo:font-size="11pt" style:font-size-asian="11pt" style:font-name-complex="Arial" style:font-size-complex="11pt"/>
    </style:style>
    <style:style style:name="T206_9" style:family="text">
      <style:text-properties fo:font-size="11pt" style:font-size-asian="11pt" style:font-name-complex="Arial" style:font-size-complex="11pt"/>
    </style:style>
    <style:style style:name="T206_10" style:family="text">
      <style:text-properties fo:font-size="11pt" style:font-size-asian="11pt" style:font-name-complex="Arial" style:font-size-complex="11pt"/>
    </style:style>
    <style:style style:name="T206_11" style:family="text">
      <style:text-properties fo:font-size="11pt" style:font-size-asian="11pt" style:font-name-complex="Arial" style:font-size-complex="11pt"/>
    </style:style>
    <style:style style:name="T206_12" style:family="text">
      <style:text-properties fo:font-size="11pt" style:font-size-asian="11pt" style:font-name-complex="Arial" style:font-size-complex="11pt"/>
    </style:style>
    <style:style style:name="T206_13" style:family="text">
      <style:text-properties fo:font-size="11pt" style:font-size-asian="11pt" style:font-name-complex="Arial" style:font-size-complex="11pt"/>
    </style:style>
    <style:style style:name="T206_14" style:family="text">
      <style:text-properties fo:font-size="11pt" style:font-size-asian="11pt" style:font-name-complex="Arial" style:font-size-complex="11pt"/>
    </style:style>
    <style:style style:name="T206_15" style:family="text">
      <style:text-properties fo:font-size="11pt" style:font-size-asian="11pt" style:font-name-complex="Arial" style:font-size-complex="11pt"/>
    </style:style>
    <style:style style:name="P207" style:family="paragraph" style:parent-style-name="Normal">
      <style:text-properties fo:background-color="#ffff00" fo:font-size="11pt" style:font-size-asian="11pt" style:font-name-complex="Arial" style:font-size-complex="11pt" style:font-weight-complex="bold"/>
    </style:style>
    <style:style style:name="P208" style:family="paragraph" style:parent-style-name="List_20_Paragraph">
      <style:paragraph-properties fo:text-align="justify" fo:line-height="107%"/>
      <style:text-properties fo:font-size="11pt" style:font-size-asian="11pt" style:font-name-complex="Arial" style:font-size-complex="11pt"/>
    </style:style>
    <style:style style:name="T208_1" style:family="text">
      <style:text-properties fo:font-size="11pt" style:font-size-asian="11pt" style:font-name-complex="Arial" style:font-size-complex="11pt"/>
    </style:style>
    <style:style style:name="T208_2" style:family="text">
      <style:text-properties fo:font-size="11pt" style:font-size-asian="11pt" style:font-name-complex="Arial" style:font-size-complex="11pt"/>
    </style:style>
    <style:style style:name="T208_3" style:family="text">
      <style:text-properties fo:font-size="11pt" style:font-size-asian="11pt" style:font-name-complex="Arial" style:font-size-complex="11pt"/>
    </style:style>
    <style:style style:name="T208_4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208_5" style:family="text">
      <style:text-properties fo:font-size="11pt" style:font-size-asian="11pt" style:font-name-complex="Arial" style:font-size-complex="11pt"/>
    </style:style>
    <style:style style:name="P209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T20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09_2" style:family="text">
      <style:text-properties fo:font-size="11pt" style:font-size-asian="11pt" style:font-name-complex="Arial" style:font-size-complex="11pt" style:font-weight-complex="bold"/>
    </style:style>
    <style:style style:name="T209_3" style:family="text">
      <style:text-properties fo:font-size="11pt" style:font-size-asian="11pt" style:font-name-complex="Arial" style:font-size-complex="11pt" style:font-weight-complex="bold"/>
    </style:style>
    <style:style style:name="T209_4" style:family="text">
      <style:text-properties fo:font-size="11pt" style:font-size-asian="11pt" style:font-name-complex="Arial" style:font-size-complex="11pt" style:font-weight-complex="bold"/>
    </style:style>
    <style:style style:name="T209_5" style:family="text">
      <style:text-properties fo:font-size="11pt" style:font-size-asian="11pt" style:font-name-complex="Arial" style:font-size-complex="11pt" style:font-weight-complex="bold"/>
    </style:style>
    <style:style style:name="T209_6" style:family="text">
      <style:text-properties fo:font-size="11pt" style:font-size-asian="11pt" style:font-name-complex="Arial" style:font-size-complex="11pt" style:font-weight-complex="bold"/>
    </style:style>
    <style:style style:name="T209_7" style:family="text">
      <style:text-properties fo:font-size="11pt" style:font-size-asian="11pt" style:font-name-complex="Arial" style:font-size-complex="11pt" style:font-weight-complex="bold"/>
    </style:style>
    <style:style style:name="T209_8" style:family="text">
      <style:text-properties fo:font-size="11pt" style:font-size-asian="11pt" style:font-name-complex="Arial" style:font-size-complex="11pt" style:font-weight-complex="bold"/>
    </style:style>
    <style:style style:name="T209_9" style:family="text">
      <style:text-properties fo:font-size="11pt" style:font-size-asian="11pt" style:font-name-complex="Arial" style:font-size-complex="11pt" style:font-weight-complex="bold"/>
    </style:style>
    <style:style style:name="T209_10" style:family="text">
      <style:text-properties fo:font-size="11pt" style:font-size-asian="11pt" style:font-name-complex="Arial" style:font-size-complex="11pt" style:font-weight-complex="bold"/>
    </style:style>
    <style:style style:name="T209_11" style:family="text">
      <style:text-properties fo:font-size="11pt" style:font-size-asian="11pt" style:font-name-complex="Arial" style:font-size-complex="11pt" style:font-weight-complex="bold"/>
    </style:style>
    <style:style style:name="T209_12" style:family="text">
      <style:text-properties fo:font-size="11pt" style:font-size-asian="11pt" style:font-name-complex="Arial" style:font-size-complex="11pt" style:font-weight-complex="bold"/>
    </style:style>
    <style:style style:name="T209_13" style:family="text">
      <style:text-properties fo:font-size="11pt" style:font-size-asian="11pt" style:font-name-complex="Arial" style:font-size-complex="11pt" style:font-weight-complex="bold"/>
    </style:style>
    <style:style style:name="T209_14" style:family="text">
      <style:text-properties fo:font-size="11pt" style:font-size-asian="11pt" style:font-name-complex="Arial" style:font-size-complex="11pt" style:font-weight-complex="bold"/>
    </style:style>
    <style:style style:name="T209_15" style:family="text">
      <style:text-properties fo:font-size="11pt" style:font-size-asian="11pt" style:font-name-complex="Arial" style:font-size-complex="11pt" style:font-weight-complex="bold"/>
    </style:style>
    <style:style style:name="T209_16" style:family="text">
      <style:text-properties fo:font-size="11pt" style:font-size-asian="11pt" style:font-name-complex="Arial" style:font-size-complex="11pt" style:font-weight-complex="bold"/>
    </style:style>
    <style:style style:name="T209_17" style:family="text">
      <style:text-properties fo:font-size="11pt" style:font-size-asian="11pt" style:font-name-complex="Arial" style:font-size-complex="11pt" style:font-weight-complex="bold"/>
    </style:style>
    <style:style style:name="T209_18" style:family="text">
      <style:text-properties fo:font-size="11pt" style:font-size-asian="11pt" style:font-name-complex="Arial" style:font-size-complex="11pt" style:font-weight-complex="bold"/>
    </style:style>
    <style:style style:name="T209_19" style:family="text">
      <style:text-properties fo:font-size="11pt" style:font-size-asian="11pt" style:font-name-complex="Arial" style:font-size-complex="11pt" style:font-weight-complex="bold"/>
    </style:style>
    <style:style style:name="P210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210_1" style:family="text">
      <style:text-properties fo:font-size="11pt" style:font-size-asian="11pt" style:font-name-complex="Arial" style:font-size-complex="11pt"/>
    </style:style>
    <style:style style:name="T210_2" style:family="text">
      <style:text-properties fo:font-size="11pt" style:font-size-asian="11pt" style:font-name-complex="Arial" style:font-size-complex="11pt"/>
    </style:style>
    <style:style style:name="T210_3" style:family="text">
      <style:text-properties fo:font-size="11pt" style:font-size-asian="11pt" style:font-name-complex="Arial" style:font-size-complex="11pt"/>
    </style:style>
    <style:style style:name="T210_4" style:family="text">
      <style:text-properties fo:font-size="11pt" style:font-size-asian="11pt" style:font-name-complex="Arial" style:font-size-complex="11pt"/>
    </style:style>
    <style:style style:name="T210_5" style:family="text">
      <style:text-properties fo:font-size="11pt" style:font-size-asian="11pt" style:font-name-complex="Arial" style:font-size-complex="11pt"/>
    </style:style>
    <style:style style:name="T210_6" style:family="text">
      <style:text-properties fo:font-size="11pt" style:font-size-asian="11pt" style:font-name-complex="Arial" style:font-size-complex="11pt"/>
    </style:style>
    <style:style style:name="T210_7" style:family="text">
      <style:text-properties fo:font-size="11pt" style:font-size-asian="11pt" style:font-name-complex="Arial" style:font-size-complex="11pt"/>
    </style:style>
    <style:style style:name="T210_8" style:family="text">
      <style:text-properties fo:font-size="11pt" style:font-size-asian="11pt" style:font-name-complex="Arial" style:font-size-complex="11pt"/>
    </style:style>
    <style:style style:name="P211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211_1" style:family="text">
      <style:text-properties fo:font-size="11pt" style:font-size-asian="11pt" style:font-name-complex="Arial" style:font-size-complex="11pt"/>
    </style:style>
    <style:style style:name="P212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212_1" style:family="text">
      <style:text-properties fo:font-size="11pt" style:font-size-asian="11pt" style:font-name-complex="Arial" style:font-size-complex="11pt"/>
    </style:style>
    <style:style style:name="T212_2" style:family="text">
      <style:text-properties fo:font-size="11pt" style:font-size-asian="11pt" style:font-name-complex="Arial" style:font-size-complex="11pt"/>
    </style:style>
    <style:style style:name="T212_3" style:family="text">
      <style:text-properties fo:font-size="11pt" style:font-size-asian="11pt" style:font-name-complex="Arial" style:font-size-complex="11pt"/>
    </style:style>
    <style:style style:name="T212_4" style:family="text">
      <style:text-properties fo:font-size="11pt" style:font-size-asian="11pt" style:font-name-complex="Arial" style:font-size-complex="11pt"/>
    </style:style>
    <style:style style:name="T212_5" style:family="text">
      <style:text-properties fo:font-size="11pt" style:font-size-asian="11pt" style:font-name-complex="Arial" style:font-size-complex="11pt"/>
    </style:style>
    <style:style style:name="T212_6" style:family="text">
      <style:text-properties fo:font-size="11pt" style:font-size-asian="11pt" style:font-name-complex="Arial" style:font-size-complex="11pt"/>
    </style:style>
    <style:style style:name="P213" style:family="paragraph" style:parent-style-name="Normal">
      <style:paragraph-properties fo:margin-left="1.27cm"/>
      <style:text-properties fo:background-color="#ffff00" fo:font-size="11pt" style:font-size-asian="11pt" style:font-name-complex="Arial" style:font-size-complex="11pt"/>
    </style:style>
    <style:style style:name="P214" style:family="paragraph" style:parent-style-name="Normal">
      <style:paragraph-properties fo:margin-left="1.27cm"/>
      <style:text-properties fo:background-color="#ffff00" fo:font-size="11pt" style:font-size-asian="11pt" style:font-name-complex="Arial" style:font-size-complex="11pt" style:font-weight-complex="bold"/>
    </style:style>
    <style:style style:name="P215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T215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15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15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15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15_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15_6" style:family="text">
      <style:text-properties fo:font-size="11pt" style:font-size-asian="11pt" style:font-name-complex="Arial" style:font-size-complex="11pt" style:font-weight-complex="bold"/>
    </style:style>
    <style:style style:name="T215_7" style:family="text">
      <style:text-properties fo:font-size="11pt" style:font-size-asian="11pt" style:font-name-complex="Arial" style:font-size-complex="11pt" style:font-weight-complex="bold"/>
    </style:style>
    <style:style style:name="T215_8" style:family="text">
      <style:text-properties fo:font-size="11pt" style:font-size-asian="11pt" style:font-name-complex="Arial" style:font-size-complex="11pt" style:font-weight-complex="bold"/>
    </style:style>
    <style:style style:name="T215_9" style:family="text">
      <style:text-properties fo:font-size="11pt" style:font-size-asian="11pt" style:font-name-complex="Arial" style:font-size-complex="11pt" style:font-weight-complex="bold"/>
    </style:style>
    <style:style style:name="T215_10" style:family="text">
      <style:text-properties fo:font-size="11pt" style:font-size-asian="11pt" style:font-name-complex="Arial" style:font-size-complex="11pt" style:font-weight-complex="bold"/>
    </style:style>
    <style:style style:name="T215_11" style:family="text">
      <style:text-properties fo:font-size="11pt" style:font-size-asian="11pt" style:font-name-complex="Arial" style:font-size-complex="11pt" style:font-weight-complex="bold"/>
    </style:style>
    <style:style style:name="T215_12" style:family="text">
      <style:text-properties fo:font-size="11pt" style:font-size-asian="11pt" style:font-name-complex="Arial" style:font-size-complex="11pt" style:font-weight-complex="bold"/>
    </style:style>
    <style:style style:name="T215_13" style:family="text">
      <style:text-properties fo:font-size="11pt" style:font-size-asian="11pt" style:font-name-complex="Arial" style:font-size-complex="11pt" style:font-weight-complex="bold"/>
    </style:style>
    <style:style style:name="T215_14" style:family="text">
      <style:text-properties fo:font-size="11pt" style:font-size-asian="11pt" style:font-name-complex="Arial" style:font-size-complex="11pt" style:font-weight-complex="bold"/>
    </style:style>
    <style:style style:name="P216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216_1" style:family="text">
      <style:text-properties fo:font-size="11pt" style:font-size-asian="11pt" style:font-name-complex="Arial" style:font-size-complex="11pt"/>
    </style:style>
    <style:style style:name="T216_2" style:family="text">
      <style:text-properties fo:font-size="11pt" style:font-size-asian="11pt" style:font-name-complex="Arial" style:font-size-complex="11pt"/>
    </style:style>
    <style:style style:name="T216_3" style:family="text">
      <style:text-properties fo:font-size="11pt" style:font-size-asian="11pt" style:font-name-complex="Arial" style:font-size-complex="11pt"/>
    </style:style>
    <style:style style:name="T216_4" style:family="text">
      <style:text-properties fo:font-size="11pt" style:font-size-asian="11pt" style:font-name-complex="Arial" style:font-size-complex="11pt"/>
    </style:style>
    <style:style style:name="T216_5" style:family="text">
      <style:text-properties fo:font-size="11pt" style:font-size-asian="11pt" style:font-name-complex="Arial" style:font-size-complex="11pt"/>
    </style:style>
    <style:style style:name="T216_6" style:family="text">
      <style:text-properties fo:font-size="11pt" style:font-size-asian="11pt" style:font-name-complex="Arial" style:font-size-complex="11pt"/>
    </style:style>
    <style:style style:name="P217" style:family="paragraph" style:parent-style-name="List_20_Paragraph">
      <style:paragraph-properties fo:text-align="justify"/>
    </style:style>
    <style:style style:name="T217_1" style:family="text">
      <style:text-properties fo:font-size="11pt" style:font-size-asian="11pt" style:font-name-complex="Arial" style:font-size-complex="11pt"/>
    </style:style>
    <style:style style:name="T217_2" style:family="text">
      <style:text-properties fo:font-size="11pt" style:font-size-asian="11pt" style:font-name-complex="Arial" style:font-size-complex="11pt"/>
    </style:style>
    <style:style style:name="T217_3" style:family="text">
      <style:text-properties fo:font-size="11pt" style:font-size-asian="11pt" style:font-name-complex="Arial" style:font-size-complex="11pt"/>
    </style:style>
    <style:style style:name="T217_4" style:family="text">
      <style:text-properties fo:font-size="11pt" style:font-size-asian="11pt" style:font-name-complex="Arial" style:font-size-complex="11pt"/>
    </style:style>
    <style:style style:name="P218" style:family="paragraph" style:parent-style-name="List_20_Paragraph">
      <style:paragraph-properties fo:text-align="justify" fo:margin-left="2.54cm"/>
      <style:text-properties fo:font-size="11pt" style:font-size-asian="11pt" style:font-name-complex="Arial" style:font-size-complex="11pt" style:font-weight-complex="bold"/>
    </style:style>
    <style:style style:name="P219" style:family="paragraph" style:parent-style-name="Normal"/>
    <style:style style:name="T219_1" style:family="text">
      <style:text-properties fo:color="#4f81bd" fo:font-size="11pt" style:font-size-asian="11pt" style:font-name-complex="Arial" style:font-size-complex="11pt" fo:font-weight="bold" style:font-weight-asian="bold"/>
    </style:style>
    <style:style style:name="P220" style:family="paragraph" style:parent-style-name="Normal">
      <style:paragraph-properties fo:margin-left="1.27cm"/>
      <style:text-properties fo:font-size="11pt" style:font-size-asian="11pt" style:font-name-complex="Arial" style:font-size-complex="11pt" style:font-weight-complex="bold"/>
    </style:style>
    <style:style style:name="P221" style:family="paragraph" style:parent-style-name="Normal"/>
    <style:style style:name="T221_1" style:family="text">
      <style:text-properties fo:font-size="11pt" style:font-size-asian="11pt" style:font-name-complex="Arial" style:font-size-complex="11pt" fo:font-weight="bold" style:font-weight-asian="bold"/>
    </style:style>
    <style:style style:name="P222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223" style:family="paragraph" style:parent-style-name="List_20_Paragraph">
      <style:paragraph-properties fo:text-align="justify" fo:line-height="107%"/>
    </style:style>
    <style:style style:name="T223_1" style:family="text">
      <style:text-properties fo:font-size="11pt" style:font-size-asian="11pt" style:font-name-complex="Arial" style:font-size-complex="11pt"/>
    </style:style>
    <style:style style:name="T223_2" style:family="text">
      <style:text-properties fo:font-size="11pt" style:font-size-asian="11pt" style:font-name-complex="Arial" style:font-size-complex="11pt"/>
    </style:style>
    <style:style style:name="T223_3" style:family="text">
      <style:text-properties fo:font-size="11pt" style:font-size-asian="11pt" style:font-name-complex="Arial" style:font-size-complex="11pt"/>
    </style:style>
    <style:style style:name="T223_4" style:family="text">
      <style:text-properties fo:font-size="11pt" style:font-size-asian="11pt" style:font-name-complex="Arial" style:font-size-complex="11pt"/>
    </style:style>
    <style:style style:name="T223_5" style:family="text">
      <style:text-properties fo:font-size="11pt" style:font-size-asian="11pt" style:font-name-complex="Arial" style:font-size-complex="11pt"/>
    </style:style>
    <style:style style:name="T223_6" style:family="text">
      <style:text-properties fo:font-size="11pt" style:font-size-asian="11pt" style:font-name-complex="Arial" style:font-size-complex="11pt"/>
    </style:style>
    <style:style style:name="T223_7" style:family="text">
      <style:text-properties fo:font-size="11pt" style:font-size-asian="11pt" style:font-name-complex="Arial" style:font-size-complex="11pt"/>
    </style:style>
    <style:style style:name="T223_8" style:family="text">
      <style:text-properties fo:font-size="11pt" style:font-size-asian="11pt" style:font-name-complex="Arial" style:font-size-complex="11pt"/>
    </style:style>
    <style:style style:name="T223_9" style:family="text">
      <style:text-properties fo:font-size="11pt" style:font-size-asian="11pt" style:font-name-complex="Arial" style:font-size-complex="11pt"/>
    </style:style>
    <style:style style:name="T223_10" style:family="text">
      <style:text-properties fo:font-size="11pt" style:font-size-asian="11pt" style:font-name-complex="Arial" style:font-size-complex="11pt"/>
    </style:style>
    <style:style style:name="P224" style:family="paragraph" style:parent-style-name="List_20_Paragraph">
      <style:paragraph-properties fo:text-align="justify" fo:line-height="107%"/>
    </style:style>
    <style:style style:name="T224_1" style:family="text">
      <style:text-properties fo:font-size="11pt" style:font-size-asian="11pt" style:font-name-complex="Arial" style:font-size-complex="11pt"/>
    </style:style>
    <style:style style:name="P225" style:family="paragraph" style:parent-style-name="List_20_Paragraph">
      <style:paragraph-properties fo:text-align="justify" fo:line-height="107%"/>
    </style:style>
    <style:style style:name="T225_1" style:family="text">
      <style:text-properties fo:font-size="11pt" style:font-size-asian="11pt" style:font-name-complex="Arial" style:font-size-complex="11pt"/>
    </style:style>
    <style:style style:name="T225_2" style:family="text">
      <style:text-properties fo:font-size="11pt" style:font-size-asian="11pt" style:font-name-complex="Arial" style:font-size-complex="11pt"/>
    </style:style>
    <style:style style:name="T225_3" style:family="text">
      <style:text-properties fo:font-size="11pt" style:font-size-asian="11pt" style:font-name-complex="Arial" style:font-size-complex="11pt"/>
    </style:style>
    <style:style style:name="P226" style:family="paragraph" style:parent-style-name="Normal">
      <style:paragraph-properties fo:text-align="justify" fo:text-indent="-0.499cm" fo:margin-left="2cm"/>
      <style:text-properties fo:font-size="11pt" style:font-size-asian="11pt" style:font-name-complex="Arial" style:font-size-complex="11pt" style:font-weight-complex="bold"/>
    </style:style>
    <style:style style:name="T226_1" style:family="text">
      <style:text-properties fo:font-size="11pt" style:font-size-asian="11pt" style:font-name-complex="Arial" style:font-size-complex="11pt" style:font-weight-complex="bold"/>
    </style:style>
    <style:style style:name="T226_2" style:family="text">
      <style:text-properties fo:font-size="11pt" style:font-size-asian="11pt" style:font-name-complex="Arial" style:font-size-complex="11pt" style:font-weight-complex="bold"/>
    </style:style>
    <style:style style:name="T226_3" style:family="text">
      <style:text-properties fo:font-size="11pt" style:font-size-asian="11pt" style:font-name-complex="Arial" style:font-size-complex="11pt" style:font-weight-complex="bold"/>
    </style:style>
    <style:style style:name="T226_4" style:family="text">
      <style:text-properties fo:font-size="11pt" style:font-size-asian="11pt" style:font-name-complex="Arial" style:font-size-complex="11pt" style:font-weight-complex="bold"/>
    </style:style>
    <style:style style:name="P227" style:family="paragraph" style:parent-style-name="Normal">
      <style:paragraph-properties fo:text-align="justify" fo:text-indent="-0.499cm" fo:margin-left="2cm"/>
      <style:text-properties fo:font-size="11pt" style:font-size-asian="11pt" style:font-name-complex="Arial" style:font-size-complex="11pt" style:font-weight-complex="bold"/>
    </style:style>
    <style:style style:name="T227_1" style:family="text">
      <style:text-properties fo:font-size="11pt" style:font-size-asian="11pt" style:font-name-complex="Arial" style:font-size-complex="11pt" style:font-weight-complex="bold"/>
    </style:style>
    <style:style style:name="T227_2" style:family="text">
      <style:text-properties fo:font-size="11pt" style:font-size-asian="11pt" style:font-name-complex="Arial" style:font-size-complex="11pt" style:font-weight-complex="bold"/>
    </style:style>
    <style:style style:name="P228" style:family="paragraph" style:parent-style-name="Normal">
      <style:paragraph-properties fo:text-align="justify" fo:text-indent="-0.499cm" fo:margin-left="2cm"/>
      <style:text-properties fo:font-size="11pt" style:font-size-asian="11pt" style:font-name-complex="Arial" style:font-size-complex="11pt" style:font-weight-complex="bold"/>
    </style:style>
    <style:style style:name="T228_1" style:family="text">
      <style:text-properties fo:font-size="11pt" style:font-size-asian="11pt" style:font-name-complex="Arial" style:font-size-complex="11pt" style:font-weight-complex="bold"/>
    </style:style>
    <style:style style:name="T228_2" style:family="text">
      <style:text-properties fo:font-size="11pt" style:font-size-asian="11pt" style:font-name-complex="Arial" style:font-size-complex="11pt" style:font-weight-complex="bold"/>
    </style:style>
    <style:style style:name="P229" style:family="paragraph" style:parent-style-name="Normal">
      <style:paragraph-properties fo:text-align="justify" fo:text-indent="-0.499cm" fo:margin-left="2cm"/>
      <style:text-properties fo:font-size="11pt" style:font-size-asian="11pt" style:font-name-complex="Arial" style:font-size-complex="11pt" style:font-weight-complex="bold"/>
    </style:style>
    <style:style style:name="T229_1" style:family="text">
      <style:text-properties fo:font-size="11pt" style:font-size-asian="11pt" style:font-name-complex="Arial" style:font-size-complex="11pt" style:font-weight-complex="bold"/>
    </style:style>
    <style:style style:name="T229_2" style:family="text">
      <style:text-properties fo:font-size="11pt" style:font-size-asian="11pt" style:font-name-complex="Arial" style:font-size-complex="11pt" style:font-weight-complex="bold"/>
    </style:style>
    <style:style style:name="T229_3" style:family="text">
      <style:text-properties fo:font-size="11pt" style:font-size-asian="11pt" style:font-name-complex="Arial" style:font-size-complex="11pt" style:font-weight-complex="bold"/>
    </style:style>
    <style:style style:name="T229_4" style:family="text">
      <style:text-properties fo:font-size="11pt" style:font-size-asian="11pt" style:font-name-complex="Arial" style:font-size-complex="11pt" style:font-weight-complex="bold"/>
    </style:style>
    <style:style style:name="T229_5" style:family="text">
      <style:text-properties fo:font-size="11pt" style:font-size-asian="11pt" style:font-name-complex="Arial" style:font-size-complex="11pt" style:font-weight-complex="bold"/>
    </style:style>
    <style:style style:name="P230" style:family="paragraph" style:parent-style-name="Normal">
      <style:paragraph-properties fo:text-align="justify" fo:margin-left="2cm"/>
      <style:text-properties fo:font-size="11pt" style:font-size-asian="11pt" style:font-name-complex="Arial" style:font-size-complex="11pt" style:font-weight-complex="bold"/>
    </style:style>
    <style:style style:name="P231" style:family="paragraph" style:parent-style-name="List_20_Paragraph">
      <style:paragraph-properties fo:text-align="justify" fo:line-height="107%"/>
    </style:style>
    <style:style style:name="T231_1" style:family="text">
      <style:text-properties fo:font-size="11pt" style:font-size-asian="11pt" style:font-name-complex="Arial" style:font-size-complex="11pt" style:font-weight-complex="bold"/>
    </style:style>
    <style:style style:name="T231_2" style:family="text" style:parent-style-name="List_20_Paragraph">
      <style:text-properties style:text-position="super 58%" fo:font-size="11pt" style:font-size-asian="11pt" style:font-name-complex="Arial" style:font-size-complex="11pt" style:font-weight-complex="bold"/>
    </style:style>
    <style:style style:name="P232" style:family="paragraph" style:parent-style-name="Footnote_20_text"/>
    <style:style style:name="T232_1" style:family="text"/>
    <style:style style:name="T232_2" style:family="text"/>
    <style:style style:name="T232_3" style:family="text" style:parent-style-name="Internet_20_link"/>
    <style:style style:name="T232_4" style:family="text"/>
    <style:style style:name="T232_5" style:family="text">
      <style:text-properties fo:font-size="11pt" style:font-size-asian="11pt" style:font-name-complex="Arial" style:font-size-complex="11pt" style:font-weight-complex="bold"/>
    </style:style>
    <style:style style:name="P233" style:family="paragraph" style:parent-style-name="Normal">
      <style:paragraph-properties fo:margin-left="2cm"/>
      <style:text-properties fo:font-size="11pt" style:font-size-asian="11pt" style:font-name-complex="Arial" style:font-size-complex="11pt" style:font-weight-complex="bold"/>
    </style:style>
    <style:style style:name="P234" style:family="paragraph" style:parent-style-name="Normal"/>
    <style:style style:name="T234_1" style:family="text">
      <style:text-properties fo:font-size="11pt" style:font-size-asian="11pt" style:font-name-complex="Arial" style:font-size-complex="11pt" fo:font-weight="bold" style:font-weight-asian="bold"/>
    </style:style>
    <style:style style:name="P235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236" style:family="paragraph" style:parent-style-name="List_20_Paragraph">
      <style:paragraph-properties fo:text-align="justify"/>
    </style:style>
    <style:style style:name="T236_1" style:family="text">
      <style:text-properties fo:font-size="11pt" style:font-size-asian="11pt" style:font-name-complex="Arial" style:font-size-complex="11pt"/>
    </style:style>
    <style:style style:name="P237" style:family="paragraph" style:parent-style-name="Normal">
      <style:paragraph-properties fo:text-align="justify" fo:text-indent="-0.385cm" fo:margin-left="2cm"/>
      <style:text-properties fo:font-size="11pt" style:font-size-asian="11pt" style:font-name-complex="Arial" style:font-size-complex="11pt" style:font-weight-complex="bold"/>
    </style:style>
    <style:style style:name="T237_1" style:family="text">
      <style:text-properties fo:font-size="11pt" style:font-size-asian="11pt" style:font-name-complex="Arial" style:font-size-complex="11pt" style:font-weight-complex="bold"/>
    </style:style>
    <style:style style:name="T237_2" style:family="text">
      <style:text-properties fo:font-size="11pt" style:font-size-asian="11pt" style:font-name-complex="Arial" style:font-size-complex="11pt" style:font-weight-complex="bold"/>
    </style:style>
    <style:style style:name="T237_3" style:family="text">
      <style:text-properties fo:font-size="11pt" style:font-size-asian="11pt" style:font-name-complex="Arial" style:font-size-complex="11pt" style:font-weight-complex="bold"/>
    </style:style>
    <style:style style:name="P238" style:family="paragraph" style:parent-style-name="Normal">
      <style:paragraph-properties fo:text-align="justify" fo:text-indent="-0.499cm" fo:margin-left="2cm"/>
      <style:text-properties fo:font-size="11pt" style:font-size-asian="11pt" style:font-name-complex="Arial" style:font-size-complex="11pt" style:font-weight-complex="bold"/>
    </style:style>
    <style:style style:name="T238_1" style:family="text">
      <style:text-properties fo:font-size="11pt" style:font-size-asian="11pt" style:font-name-complex="Arial" style:font-size-complex="11pt" style:font-weight-complex="bold"/>
    </style:style>
    <style:style style:name="P239" style:family="paragraph" style:parent-style-name="Normal">
      <style:paragraph-properties fo:text-align="justify" fo:text-indent="-0.499cm" fo:margin-left="2cm"/>
      <style:text-properties fo:font-size="11pt" style:font-size-asian="11pt" style:font-name-complex="Arial" style:font-size-complex="11pt" style:font-weight-complex="bold"/>
    </style:style>
    <style:style style:name="T239_1" style:family="text">
      <style:text-properties fo:font-size="11pt" style:font-size-asian="11pt" style:font-name-complex="Arial" style:font-size-complex="11pt" style:font-weight-complex="bold"/>
    </style:style>
    <style:style style:name="P240" style:family="paragraph" style:parent-style-name="Normal">
      <style:paragraph-properties fo:text-align="justify" fo:text-indent="-0.499cm" fo:margin-left="2cm"/>
      <style:text-properties fo:font-size="11pt" style:font-size-asian="11pt" style:font-name-complex="Arial" style:font-size-complex="11pt" style:font-weight-complex="bold"/>
    </style:style>
    <style:style style:name="T240_1" style:family="text">
      <style:text-properties fo:font-size="11pt" style:font-size-asian="11pt" style:font-name-complex="Arial" style:font-size-complex="11pt" style:font-weight-complex="bold"/>
    </style:style>
    <style:style style:name="P241" style:family="paragraph" style:parent-style-name="Normal">
      <style:paragraph-properties fo:text-align="justify" fo:text-indent="-0.499cm" fo:margin-left="2cm"/>
      <style:text-properties fo:font-size="11pt" style:font-size-asian="11pt" style:font-name-complex="Arial" style:font-size-complex="11pt" style:font-weight-complex="bold"/>
    </style:style>
    <style:style style:name="T241_1" style:family="text">
      <style:text-properties fo:font-size="11pt" style:font-size-asian="11pt" style:font-name-complex="Arial" style:font-size-complex="11pt" style:font-weight-complex="bold"/>
    </style:style>
    <style:style style:name="P242" style:family="paragraph" style:parent-style-name="Normal">
      <style:paragraph-properties fo:text-align="justify" fo:text-indent="-0.499cm" fo:margin-left="2cm"/>
      <style:text-properties fo:font-size="11pt" style:font-size-asian="11pt" style:font-name-complex="Arial" style:font-size-complex="11pt" style:font-weight-complex="bold"/>
    </style:style>
    <style:style style:name="T242_1" style:family="text">
      <style:text-properties fo:font-size="11pt" style:font-size-asian="11pt" style:font-name-complex="Arial" style:font-size-complex="11pt" style:font-weight-complex="bold"/>
    </style:style>
    <style:style style:name="T242_2" style:family="text">
      <style:text-properties fo:font-size="11pt" style:font-size-asian="11pt" style:font-name-complex="Arial" style:font-size-complex="11pt" style:font-weight-complex="bold"/>
    </style:style>
    <style:style style:name="T242_3" style:family="text">
      <style:text-properties fo:font-size="11pt" style:font-size-asian="11pt" style:font-name-complex="Arial" style:font-size-complex="11pt" style:font-weight-complex="bold"/>
    </style:style>
    <style:style style:name="T242_4" style:family="text">
      <style:text-properties fo:font-size="11pt" style:font-size-asian="11pt" style:font-name-complex="Arial" style:font-size-complex="11pt" style:font-weight-complex="bold"/>
    </style:style>
    <style:style style:name="T242_5" style:family="text">
      <style:text-properties fo:font-size="11pt" style:font-size-asian="11pt" style:font-name-complex="Arial" style:font-size-complex="11pt" style:font-weight-complex="bold"/>
    </style:style>
    <style:style style:name="T242_6" style:family="text">
      <style:text-properties fo:font-size="11pt" style:font-size-asian="11pt" style:font-name-complex="Arial" style:font-size-complex="11pt" style:font-weight-complex="bold"/>
    </style:style>
    <style:style style:name="T242_7" style:family="text">
      <style:text-properties fo:font-size="11pt" style:font-size-asian="11pt" style:font-name-complex="Arial" style:font-size-complex="11pt" style:font-weight-complex="bold"/>
    </style:style>
    <style:style style:name="P243" style:family="paragraph" style:parent-style-name="Normal">
      <style:paragraph-properties fo:text-align="justify" fo:line-height="107%"/>
      <style:text-properties fo:font-size="11pt" style:font-size-asian="11pt" style:font-name-complex="Arial" style:font-size-complex="11pt"/>
    </style:style>
    <style:style style:name="P244" style:family="paragraph" style:parent-style-name="Heading_20_2">
      <style:paragraph-properties fo:background-color="#c6d9f1" fo:padding-top="0.035cm" fo:border-top="#000000 0.018cm solid" fo:margin-top="0.071cm" fo:padding-bottom="0.035cm" fo:border-bottom="#000000 0.018cm solid" fo:margin-bottom="0.071cm" fo:padding-left="0.141cm" fo:border-left="#000000 0.018cm solid" fo:padding-right="0.141cm" fo:border-right="#000000 0.018cm solid"/>
    </style:style>
    <style:style style:name="T244_1" style:family="text">
      <style:text-properties fo:font-style="normal" style:font-style-asian="normal" style:font-style-complex="normal" fo:font-size="11pt" style:font-size-asian="11pt" style:font-size-complex="11pt"/>
    </style:style>
    <style:style style:name="P245" style:family="paragraph" style:parent-style-name="para_20_main">
      <style:paragraph-properties fo:text-align="justify"/>
    </style:style>
    <style:style style:name="T245_1" style:family="text"/>
    <style:style style:name="T245_2" style:family="text"/>
    <style:style style:name="T245_3" style:family="text"/>
    <style:style style:name="T245_4" style:family="text"/>
    <style:style style:name="P246" style:family="paragraph" style:parent-style-name="para_20_title"/>
    <style:style style:name="T246_1" style:family="text">
      <style:text-properties fo:font-size="11pt" style:font-size-asian="11pt" style:font-name-complex="Arial"/>
    </style:style>
    <style:style style:name="P247" style:family="paragraph" style:parent-style-name="para_20_main">
      <style:paragraph-properties fo:text-align="justify"/>
    </style:style>
    <style:style style:name="T247_1" style:family="text"/>
    <style:style style:name="T247_2" style:family="text"/>
    <style:style style:name="T247_3" style:family="text"/>
    <style:style style:name="T247_4" style:family="text"/>
    <style:style style:name="T247_5" style:family="text"/>
    <style:style style:name="P248" style:family="paragraph" style:parent-style-name="para_20_main">
      <style:paragraph-properties fo:text-align="justify"/>
    </style:style>
    <style:style style:name="T248_1" style:family="text">
      <style:text-properties fo:font-weight="bold" style:font-weight-asian="bold"/>
    </style:style>
    <style:style style:name="T248_2" style:family="text">
      <style:text-properties fo:font-weight="bold" style:font-weight-asian="bold"/>
    </style:style>
    <style:style style:name="T248_3" style:family="text">
      <style:text-properties fo:font-weight="bold" style:font-weight-asian="bold"/>
    </style:style>
    <style:style style:name="T248_4" style:family="text"/>
    <style:style style:name="T248_5" style:family="text"/>
    <style:style style:name="T248_6" style:family="text"/>
    <style:style style:name="T248_7" style:family="text"/>
    <style:style style:name="T248_8" style:family="text"/>
    <style:style style:name="T248_9" style:family="text"/>
    <style:style style:name="T248_10" style:family="text">
      <style:text-properties style:text-underline-style="solid" style:text-underline-color="font-color"/>
    </style:style>
    <style:style style:name="T248_11" style:family="text">
      <style:text-properties style:text-underline-style="solid" style:text-underline-color="font-color"/>
    </style:style>
    <style:style style:name="T248_12" style:family="text">
      <style:text-properties style:text-underline-style="solid" style:text-underline-color="font-color"/>
    </style:style>
    <style:style style:name="T248_13" style:family="text"/>
    <style:style style:name="P249" style:family="paragraph" style:parent-style-name="para_20_main">
      <style:paragraph-properties fo:text-align="justify"/>
    </style:style>
    <style:style style:name="T249_1" style:family="text">
      <style:text-properties fo:font-weight="bold" style:font-weight-asian="bold"/>
    </style:style>
    <style:style style:name="T249_2" style:family="text"/>
    <style:style style:name="T249_3" style:family="text"/>
    <style:style style:name="T249_4" style:family="text"/>
    <style:style style:name="T249_5" style:family="text"/>
    <style:style style:name="T249_6" style:family="text"/>
    <style:style style:name="T249_7" style:family="text"/>
    <style:style style:name="T249_8" style:family="text"/>
    <style:style style:name="T249_9" style:family="text" style:parent-style-name="para_20_main"/>
    <style:style style:name="P250" style:family="paragraph" style:parent-style-name="Footnote_20_text"/>
    <style:style style:name="T250_1" style:family="text"/>
    <style:style style:name="T250_2" style:family="text"/>
    <style:style style:name="T250_3" style:family="text"/>
    <style:style style:name="T250_4" style:family="text">
      <style:text-properties style:text-position="sub 58%"/>
    </style:style>
    <style:style style:name="T250_5" style:family="text"/>
    <style:style style:name="T250_6" style:family="text" style:parent-style-name="para_20_main"/>
    <style:style style:name="P251" style:family="paragraph" style:parent-style-name="Footnote_20_text"/>
    <style:style style:name="T251_1" style:family="text"/>
    <style:style style:name="T251_2" style:family="text"/>
    <style:style style:name="T251_3" style:family="text" style:parent-style-name="Internet_20_link_20__28_user_29_"/>
    <style:style style:name="T251_4" style:family="text"/>
    <style:style style:name="T251_5" style:family="text"/>
    <style:style style:name="T251_6" style:family="text">
      <style:text-properties style:text-position="sub 58%"/>
    </style:style>
    <style:style style:name="T251_7" style:family="text" style:parent-style-name="para_20_main"/>
    <style:style style:name="P252" style:family="paragraph" style:parent-style-name="Footnote_20_text"/>
    <style:style style:name="T252_1" style:family="text"/>
    <style:style style:name="T252_2" style:family="text">
      <style:text-properties style:text-position="sub 58%"/>
    </style:style>
    <style:style style:name="T252_3" style:family="text"/>
    <style:style style:name="T252_4" style:family="text"/>
    <style:style style:name="T252_5" style:family="text" style:parent-style-name="Internet_20_link_20__28_user_29_"/>
    <style:style style:name="T252_6" style:family="text"/>
    <style:style style:name="T252_7" style:family="text"/>
    <style:style style:name="T252_8" style:family="text"/>
    <style:style style:name="P253" style:family="paragraph" style:parent-style-name="Normal">
      <style:paragraph-properties fo:text-align="justify"/>
    </style:style>
    <style:style style:name="P254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254_1" style:family="text">
      <style:text-properties fo:font-size="11pt" style:font-size-asian="11pt" style:font-name-complex="Arial" style:font-size-complex="11pt"/>
    </style:style>
    <style:style style:name="T254_2" style:family="text">
      <style:text-properties fo:font-size="11pt" style:font-size-asian="11pt" style:font-name-complex="Arial" style:font-size-complex="11pt"/>
    </style:style>
    <style:style style:name="T254_3" style:family="text">
      <style:text-properties fo:font-size="11pt" style:font-size-asian="11pt" style:font-name-complex="Arial" style:font-size-complex="11pt"/>
    </style:style>
    <style:style style:name="T254_4" style:family="text">
      <style:text-properties fo:font-size="11pt" style:font-size-asian="11pt" style:font-name-complex="Arial" style:font-size-complex="11pt"/>
    </style:style>
    <style:style style:name="T254_5" style:family="text">
      <style:text-properties fo:font-size="11pt" style:font-size-asian="11pt" style:font-name-complex="Arial" style:font-size-complex="11pt"/>
    </style:style>
    <style:style style:name="T254_6" style:family="text">
      <style:text-properties fo:font-size="11pt" style:font-size-asian="11pt" style:font-name-complex="Arial" style:font-size-complex="11pt"/>
    </style:style>
    <style:style style:name="T254_7" style:family="text">
      <style:text-properties fo:font-size="11pt" style:font-size-asian="11pt" style:font-name-complex="Arial" style:font-size-complex="11pt" fo:font-weight="bold" style:font-weight-asian="bold"/>
    </style:style>
    <style:style style:name="T254_8" style:family="text">
      <style:text-properties fo:font-size="11pt" style:font-size-asian="11pt" style:font-name-complex="Arial" style:font-size-complex="11pt"/>
    </style:style>
    <style:style style:name="T254_9" style:family="text">
      <style:text-properties fo:font-size="11pt" style:font-size-asian="11pt" style:font-name-complex="Arial" style:font-size-complex="11pt"/>
    </style:style>
    <style:style style:name="T254_10" style:family="text">
      <style:text-properties fo:font-size="11pt" style:font-size-asian="11pt" style:font-name-complex="Arial" style:font-size-complex="11pt"/>
    </style:style>
    <style:style style:name="T254_11" style:family="text">
      <style:text-properties fo:font-size="11pt" style:font-size-asian="11pt" style:font-name-complex="Arial" style:font-size-complex="11pt"/>
    </style:style>
    <style:style style:name="T254_12" style:family="text">
      <style:text-properties fo:font-size="11pt" style:font-size-asian="11pt" style:font-name-complex="Arial" style:font-size-complex="11pt"/>
    </style:style>
    <style:style style:name="T254_13" style:family="text">
      <style:text-properties fo:font-size="11pt" style:font-size-asian="11pt" style:font-name-complex="Arial" style:font-size-complex="11pt"/>
    </style:style>
    <style:style style:name="T254_14" style:family="text">
      <style:text-properties fo:font-size="11pt" style:font-size-asian="11pt" style:font-name-complex="Arial" style:font-size-complex="11pt"/>
    </style:style>
    <style:style style:name="T254_15" style:family="text">
      <style:text-properties fo:font-size="11pt" style:font-size-asian="11pt" style:font-name-complex="Arial" style:font-size-complex="11pt"/>
    </style:style>
    <style:style style:name="T254_16" style:family="text">
      <style:text-properties fo:font-size="11pt" style:font-size-asian="11pt" style:font-name-complex="Arial" style:font-size-complex="11pt"/>
    </style:style>
    <style:style style:name="T254_17" style:family="text">
      <style:text-properties fo:font-size="11pt" style:font-size-asian="11pt" style:font-name-complex="Arial" style:font-size-complex="11pt"/>
    </style:style>
    <style:style style:name="T254_18" style:family="text">
      <style:text-properties fo:font-size="11pt" style:font-size-asian="11pt" style:font-name-complex="Arial" style:font-size-complex="11pt"/>
    </style:style>
    <style:style style:name="T254_19" style:family="text">
      <style:text-properties fo:font-size="11pt" style:font-size-asian="11pt" style:font-name-complex="Arial" style:font-size-complex="11pt"/>
    </style:style>
    <style:style style:name="T254_20" style:family="text">
      <style:text-properties fo:font-size="11pt" style:font-size-asian="11pt" style:font-name-complex="Arial" style:font-size-complex="11pt"/>
    </style:style>
    <style:style style:name="T254_21" style:family="text">
      <style:text-properties fo:font-size="11pt" style:font-size-asian="11pt" style:font-name-complex="Arial" style:font-size-complex="11pt"/>
    </style:style>
    <style:style style:name="T254_22" style:family="text">
      <style:text-properties fo:font-size="11pt" style:font-size-asian="11pt" style:font-name-complex="Arial" style:font-size-complex="11pt" fo:language-asian="en" fo:country-asian="GB"/>
    </style:style>
    <style:style style:name="T254_23" style:family="text">
      <style:text-properties fo:font-size="11pt" style:font-size-asian="11pt" style:font-name-complex="Arial" style:font-size-complex="11pt" fo:language-asian="en" fo:country-asian="GB"/>
    </style:style>
    <style:style style:name="T254_24" style:family="text">
      <style:text-properties fo:font-size="11pt" style:font-size-asian="11pt" style:font-name-complex="Arial" style:font-size-complex="11pt" fo:language-asian="en" fo:country-asian="GB"/>
    </style:style>
    <style:style style:name="T254_25" style:family="text">
      <style:text-properties fo:font-size="11pt" style:font-size-asian="11pt" style:font-name-complex="Arial" style:font-size-complex="11pt" fo:language-asian="en" fo:country-asian="GB"/>
    </style:style>
    <style:style style:name="T254_26" style:family="text">
      <style:text-properties fo:font-size="11pt" style:font-size-asian="11pt" style:font-name-complex="Arial" style:font-size-complex="11pt" fo:language-asian="en" fo:country-asian="GB"/>
    </style:style>
    <style:style style:name="T254_27" style:family="text">
      <style:text-properties fo:font-size="11pt" style:font-size-asian="11pt" style:font-name-complex="Arial" style:font-size-complex="11pt" fo:language-asian="en" fo:country-asian="GB"/>
    </style:style>
    <style:style style:name="T254_28" style:family="text">
      <style:text-properties fo:font-size="11pt" style:font-size-asian="11pt" style:font-name-complex="Arial" style:font-size-complex="11pt" fo:language-asian="en" fo:country-asian="GB"/>
    </style:style>
    <style:style style:name="T254_29" style:family="text">
      <style:text-properties fo:font-size="11pt" style:font-size-asian="11pt" style:font-name-complex="Arial" style:font-size-complex="11pt" fo:language-asian="en" fo:country-asian="GB"/>
    </style:style>
    <style:style style:name="T254_30" style:family="text">
      <style:text-properties fo:font-size="11pt" style:font-size-asian="11pt" style:font-name-complex="Arial" style:font-size-complex="11pt" fo:language-asian="en" fo:country-asian="GB"/>
    </style:style>
    <style:style style:name="T254_31" style:family="text">
      <style:text-properties fo:font-size="11pt" style:font-size-asian="11pt" style:font-name-complex="Arial" style:font-size-complex="11pt"/>
    </style:style>
    <style:style style:name="P255" style:family="paragraph" style:parent-style-name="para_20_main">
      <style:paragraph-properties fo:text-align="justify"/>
    </style:style>
    <style:style style:name="T255_1" style:family="text"/>
    <style:style style:name="T255_2" style:family="text"/>
    <style:style style:name="T255_3" style:family="text"/>
    <style:style style:name="T255_4" style:family="text"/>
    <style:style style:name="T255_5" style:family="text"/>
    <style:style style:name="T255_6" style:family="text"/>
    <style:style style:name="T255_7" style:family="text"/>
    <style:style style:name="P256" style:family="paragraph" style:parent-style-name="para_20_title"/>
    <style:style style:name="T256_1" style:family="text">
      <style:text-properties fo:font-size="11pt" style:font-size-asian="11pt" style:font-name-complex="Arial"/>
    </style:style>
    <style:style style:name="P257" style:family="paragraph" style:parent-style-name="para_20_main">
      <style:paragraph-properties fo:text-align="justify"/>
    </style:style>
    <style:style style:name="T257_1" style:family="text"/>
    <style:style style:name="T257_2" style:family="text"/>
    <style:style style:name="T257_3" style:family="text"/>
    <style:style style:name="T257_4" style:family="text"/>
    <style:style style:name="T257_5" style:family="text"/>
    <style:style style:name="T257_6" style:family="text"/>
    <style:style style:name="T257_7" style:family="text"/>
    <style:style style:name="T257_8" style:family="text"/>
    <style:style style:name="T257_9" style:family="text"/>
    <style:style style:name="T257_10" style:family="text"/>
    <style:style style:name="T257_11" style:family="text"/>
    <style:style style:name="T257_12" style:family="text"/>
    <style:style style:name="T257_13" style:family="text"/>
    <style:style style:name="T257_14" style:family="text"/>
    <style:style style:name="T257_15" style:family="text"/>
    <style:style style:name="T257_16" style:family="text"/>
    <style:style style:name="T257_17" style:family="text"/>
    <style:style style:name="T257_18" style:family="text" style:parent-style-name="para_20_main"/>
    <style:style style:name="P258" style:family="paragraph" style:parent-style-name="Footnote_20_text"/>
    <style:style style:name="T258_1" style:family="text"/>
    <style:style style:name="T258_2" style:family="text"/>
    <style:style style:name="P259" style:family="paragraph" style:parent-style-name="para_20_main">
      <style:paragraph-properties fo:text-align="justify"/>
    </style:style>
    <style:style style:name="T259_1" style:family="text"/>
    <style:style style:name="T259_2" style:family="text"/>
    <style:style style:name="T259_3" style:family="text"/>
    <style:style style:name="P260" style:family="paragraph" style:parent-style-name="para_20_main">
      <style:paragraph-properties fo:text-align="justify"/>
    </style:style>
    <style:style style:name="T260_1" style:family="text"/>
    <style:style style:name="T260_2" style:family="text"/>
    <style:style style:name="T260_3" style:family="text"/>
    <style:style style:name="P261" style:family="paragraph" style:parent-style-name="para_20_main">
      <style:paragraph-properties fo:text-align="justify"/>
    </style:style>
    <style:style style:name="T261_1" style:family="text"/>
    <style:style style:name="T261_2" style:family="text"/>
    <style:style style:name="T261_3" style:family="text"/>
    <style:style style:name="T261_4" style:family="text"/>
    <style:style style:name="T261_5" style:family="text"/>
    <style:style style:name="T261_6" style:family="text"/>
    <style:style style:name="T261_7" style:family="text"/>
    <style:style style:name="P262" style:family="paragraph" style:parent-style-name="para_20_main">
      <style:paragraph-properties fo:text-align="justify"/>
    </style:style>
    <style:style style:name="T262_1" style:family="text"/>
    <style:style style:name="T262_2" style:family="text"/>
    <style:style style:name="T262_3" style:family="text"/>
    <style:style style:name="T262_4" style:family="text"/>
    <style:style style:name="T262_5" style:family="text"/>
    <style:style style:name="T262_6" style:family="text"/>
    <style:style style:name="T262_7" style:family="text"/>
    <style:style style:name="P263" style:family="paragraph" style:parent-style-name="para_20_main">
      <style:paragraph-properties fo:margin-top="0cm" fo:margin-left="0.63cm"/>
    </style:style>
    <style:style style:name="Table3" style:family="table">
      <style:table-properties table:align="left" style:width="18.135cm" fo:margin-left="0.626cm"/>
    </style:style>
    <style:style style:name="Column5" style:family="table-column">
      <style:table-column-properties style:column-width="4.149cm"/>
    </style:style>
    <style:style style:name="Column6" style:family="table-column">
      <style:table-column-properties style:column-width="4.627cm"/>
    </style:style>
    <style:style style:name="Column7" style:family="table-column">
      <style:table-column-properties style:column-width="9.359cm"/>
    </style:style>
    <style:style style:name="Row13" style:family="table-row"/>
    <style:style style:name="Cell23" style:family="table-cell">
      <style:table-cell-properties fo:background-color="#b8cce4"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264" style:family="paragraph" style:parent-style-name="para_20_main">
      <style:paragraph-properties style:text-autospace="none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26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Cell24" style:family="table-cell">
      <style:table-cell-properties fo:background-color="#b8cce4"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265" style:family="paragraph" style:parent-style-name="para_20_main">
      <style:paragraph-properties style:text-autospace="none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26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Cell25" style:family="table-cell">
      <style:table-cell-properties fo:background-color="#b8cce4"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266" style:family="paragraph" style:parent-style-name="para_20_main">
      <style:paragraph-properties style:text-autospace="none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26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Row14" style:family="table-row"/>
    <style:style style:name="Cell26" style:family="table-cell">
      <style:table-cell-properties fo:background-color="#b8cce4"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267" style:family="paragraph" style:parent-style-name="para_20_main">
      <style:paragraph-properties style:text-autospace="none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26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T267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T267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T267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T267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T267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Cell27" style:family="table-cell">
      <style:table-cell-properties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268" style:family="paragraph" style:parent-style-name="para_20_main">
      <style:paragraph-properties style:text-autospace="none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26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T268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Cell28" style:family="table-cell">
      <style:table-cell-properties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269" style:family="paragraph" style:parent-style-name="para_20_main">
      <style:paragraph-properties style:text-autospace="none" fo:text-align="justify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26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normal" style:letter-kerning="true"/>
    </style:style>
    <style:style style:name="T269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normal" style:letter-kerning="true"/>
    </style:style>
    <style:style style:name="T269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normal" style:letter-kerning="true"/>
    </style:style>
    <style:style style:name="T269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normal" style:letter-kerning="true"/>
    </style:style>
    <style:style style:name="T269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normal" style:letter-kerning="true"/>
    </style:style>
    <style:style style:name="T269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normal" style:letter-kerning="true"/>
    </style:style>
    <style:style style:name="T269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normal" style:letter-kerning="true"/>
    </style:style>
    <style:style style:name="T269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normal" style:letter-kerning="true"/>
    </style:style>
    <style:style style:name="T269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normal" style:letter-kerning="true"/>
    </style:style>
    <style:style style:name="T269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normal" style:letter-kerning="true"/>
    </style:style>
    <style:style style:name="T269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normal" style:letter-kerning="true"/>
    </style:style>
    <style:style style:name="T269_1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normal" style:letter-kerning="true"/>
    </style:style>
    <style:style style:name="T269_1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normal" style:letter-kerning="true"/>
    </style:style>
    <style:style style:name="P270" style:family="paragraph" style:parent-style-name="para_20_main">
      <style:paragraph-properties style:text-autospace="none" fo:text-align="justify" fo:margin-top="0cm" fo:margin-left="0cm" style:punctuation-wrap="simple" fo:hyphenation-ladder-count="no-limit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normal" fo:hyphenate="false" fo:hyphenation-remain-char-count="2" fo:hyphenation-push-char-count="2" style:letter-kerning="true"/>
    </style:style>
    <style:style style:name="P271" style:family="paragraph" style:parent-style-name="para_20_main">
      <style:paragraph-properties style:text-autospace="none" fo:text-align="justify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27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normal" style:letter-kerning="true"/>
    </style:style>
    <style:style style:name="T271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normal" style:letter-kerning="true"/>
    </style:style>
    <style:style style:name="T271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normal" style:letter-kerning="true"/>
    </style:style>
    <style:style style:name="T271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normal" style:letter-kerning="true"/>
    </style:style>
    <style:style style:name="T271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normal" style:letter-kerning="true"/>
    </style:style>
    <style:style style:name="T271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normal" style:letter-kerning="true"/>
    </style:style>
    <style:style style:name="T271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normal" style:letter-kerning="true"/>
    </style:style>
    <style:style style:name="T271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normal" style:letter-kerning="true"/>
    </style:style>
    <style:style style:name="T271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normal" style:letter-kerning="true"/>
    </style:style>
    <style:style style:name="T271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271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normal" style:letter-kerning="true"/>
    </style:style>
    <style:style style:name="T271_1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normal" style:letter-kerning="true"/>
    </style:style>
    <style:style style:name="T271_1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normal" style:letter-kerning="true"/>
    </style:style>
    <style:style style:name="T271_1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normal" style:letter-kerning="true"/>
    </style:style>
    <style:style style:name="T271_1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normal" style:letter-kerning="true"/>
    </style:style>
    <style:style style:name="T271_1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normal" style:letter-kerning="true"/>
    </style:style>
    <style:style style:name="T271_1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normal" style:letter-kerning="true"/>
    </style:style>
    <style:style style:name="P272" style:family="paragraph" style:parent-style-name="para_20_main">
      <style:paragraph-properties style:text-autospace="none" fo:text-align="justify" fo:margin-top="0cm" fo:margin-left="0cm" style:punctuation-wrap="simple" fo:hyphenation-ladder-count="no-limit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normal" fo:hyphenate="false" fo:hyphenation-remain-char-count="2" fo:hyphenation-push-char-count="2" style:letter-kerning="true"/>
    </style:style>
    <style:style style:name="Row15" style:family="table-row"/>
    <style:style style:name="Cell29" style:family="table-cell">
      <style:table-cell-properties fo:background-color="#dbe5f1"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273" style:family="paragraph" style:parent-style-name="para_20_main">
      <style:paragraph-properties style:text-autospace="none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27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T273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T273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T273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273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273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273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273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273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273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30" style:family="table-cell">
      <style:table-cell-properties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274" style:family="paragraph" style:parent-style-name="para_20_main">
      <style:paragraph-properties style:text-autospace="none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27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274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274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P275" style:family="paragraph" style:parent-style-name="para_20_main">
      <style:paragraph-properties style:text-autospace="none" fo:margin-top="0cm" fo:margin-left="0cm" style:punctuation-wrap="simple" fo:hyphenation-ladder-count="no-limit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fo:hyphenate="false" fo:hyphenation-remain-char-count="2" fo:hyphenation-push-char-count="2" style:letter-kerning="true"/>
    </style:style>
    <style:style style:name="P276" style:family="paragraph" style:parent-style-name="para_20_main">
      <style:paragraph-properties style:text-autospace="none" fo:margin-top="0cm" fo:margin-left="0cm" style:punctuation-wrap="simple" fo:hyphenation-ladder-count="no-limit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fo:hyphenate="false" fo:hyphenation-remain-char-count="2" fo:hyphenation-push-char-count="2" style:letter-kerning="true"/>
    </style:style>
    <style:style style:name="P277" style:family="paragraph" style:parent-style-name="para_20_main">
      <style:paragraph-properties style:text-autospace="none" fo:margin-top="0cm" fo:margin-left="0cm" style:punctuation-wrap="simple" fo:hyphenation-ladder-count="no-limit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fo:hyphenate="false" fo:hyphenation-remain-char-count="2" fo:hyphenation-push-char-count="2" style:letter-kerning="true"/>
    </style:style>
    <style:style style:name="P278" style:family="paragraph" style:parent-style-name="para_20_main">
      <style:paragraph-properties style:text-autospace="none" fo:margin-top="0cm" fo:margin-left="0cm" style:punctuation-wrap="simple" fo:hyphenation-ladder-count="no-limit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fo:hyphenate="false" fo:hyphenation-remain-char-count="2" fo:hyphenation-push-char-count="2" style:letter-kerning="true"/>
    </style:style>
    <style:style style:name="P279" style:family="paragraph" style:parent-style-name="para_20_main">
      <style:paragraph-properties style:text-autospace="none" fo:margin-top="0cm" fo:margin-left="0cm" style:punctuation-wrap="simple" fo:hyphenation-ladder-count="no-limit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fo:hyphenate="false" fo:hyphenation-remain-char-count="2" fo:hyphenation-push-char-count="2" style:letter-kerning="true"/>
    </style:style>
    <style:style style:name="P280" style:family="paragraph" style:parent-style-name="para_20_main">
      <style:paragraph-properties style:text-autospace="none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28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280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P281" style:family="paragraph" style:parent-style-name="para_20_main">
      <style:paragraph-properties style:text-autospace="none" fo:margin-top="0cm" fo:margin-left="0cm" style:punctuation-wrap="simple" fo:hyphenation-ladder-count="no-limit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fo:hyphenate="false" fo:hyphenation-remain-char-count="2" fo:hyphenation-push-char-count="2" style:letter-kerning="true"/>
    </style:style>
    <style:style style:name="P282" style:family="paragraph" style:parent-style-name="para_20_main">
      <style:paragraph-properties style:text-autospace="none" fo:margin-top="0cm" fo:margin-left="0cm" style:punctuation-wrap="simple" fo:hyphenation-ladder-count="no-limit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fo:hyphenate="false" fo:hyphenation-remain-char-count="2" fo:hyphenation-push-char-count="2" style:letter-kerning="true"/>
    </style:style>
    <style:style style:name="P283" style:family="paragraph" style:parent-style-name="para_20_main">
      <style:paragraph-properties style:text-autospace="none" fo:margin-top="0cm" fo:margin-left="0cm" style:punctuation-wrap="simple" fo:hyphenation-ladder-count="no-limit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fo:hyphenate="false" fo:hyphenation-remain-char-count="2" fo:hyphenation-push-char-count="2" style:letter-kerning="true"/>
    </style:style>
    <style:style style:name="P284" style:family="paragraph" style:parent-style-name="para_20_main">
      <style:paragraph-properties style:text-autospace="none" fo:margin-top="0cm" fo:margin-left="0cm" style:punctuation-wrap="simple" fo:hyphenation-ladder-count="no-limit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fo:hyphenate="false" fo:hyphenation-remain-char-count="2" fo:hyphenation-push-char-count="2" style:letter-kerning="true"/>
    </style:style>
    <style:style style:name="P285" style:family="paragraph" style:parent-style-name="para_20_main">
      <style:paragraph-properties style:text-autospace="none" fo:margin-top="0cm" fo:margin-left="0cm" style:punctuation-wrap="simple" fo:hyphenation-ladder-count="no-limit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fo:hyphenate="false" fo:hyphenation-remain-char-count="2" fo:hyphenation-push-char-count="2" style:letter-kerning="true"/>
    </style:style>
    <style:style style:name="P286" style:family="paragraph" style:parent-style-name="para_20_main">
      <style:paragraph-properties style:text-autospace="none" fo:margin-top="0cm" fo:margin-left="0cm" style:punctuation-wrap="simple" fo:hyphenation-ladder-count="no-limit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fo:hyphenate="false" fo:hyphenation-remain-char-count="2" fo:hyphenation-push-char-count="2" style:letter-kerning="true"/>
    </style:style>
    <style:style style:name="P287" style:family="paragraph" style:parent-style-name="para_20_main">
      <style:paragraph-properties style:text-autospace="none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28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287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287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P288" style:family="paragraph" style:parent-style-name="para_20_main">
      <style:paragraph-properties style:text-autospace="none" fo:margin-top="0cm" fo:margin-left="0cm" style:punctuation-wrap="simple" fo:hyphenation-ladder-count="no-limit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fo:hyphenate="false" fo:hyphenation-remain-char-count="2" fo:hyphenation-push-char-count="2" style:letter-kerning="true"/>
    </style:style>
    <style:style style:name="Cell31" style:family="table-cell">
      <style:table-cell-properties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289" style:family="paragraph" style:parent-style-name="para_20_main">
      <style:paragraph-properties style:text-autospace="none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28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text-underline-style="solid" style:text-underline-color="font-color" style:letter-kerning="true"/>
    </style:style>
    <style:style style:name="T289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289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289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289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289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289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289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289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289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289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289_1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289_1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289_1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289_1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289_1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P290" style:family="paragraph" style:parent-style-name="para_20_main">
      <style:paragraph-properties style:text-autospace="none" fo:margin-top="0cm" fo:margin-left="0cm" style:punctuation-wrap="simple" fo:hyphenation-ladder-count="no-limit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fo:hyphenate="false" fo:hyphenation-remain-char-count="2" fo:hyphenation-push-char-count="2" style:letter-kerning="true"/>
    </style:style>
    <style:style style:name="P291" style:family="paragraph" style:parent-style-name="para_20_main">
      <style:paragraph-properties style:text-autospace="none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29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text-underline-style="solid" style:text-underline-color="font-color" style:letter-kerning="true"/>
    </style:style>
    <style:style style:name="T291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291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291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291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P292" style:family="paragraph" style:parent-style-name="para_20_main">
      <style:paragraph-properties style:text-autospace="none" fo:margin-top="0cm" fo:margin-left="0cm" style:punctuation-wrap="simple" fo:hyphenation-ladder-count="no-limit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fo:hyphenate="false" fo:hyphenation-remain-char-count="2" fo:hyphenation-push-char-count="2" style:letter-kerning="true"/>
    </style:style>
    <style:style style:name="P293" style:family="paragraph" style:parent-style-name="para_20_main">
      <style:paragraph-properties style:text-autospace="none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29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text-underline-style="solid" style:text-underline-color="font-color" style:letter-kerning="true"/>
    </style:style>
    <style:style style:name="T293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293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293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293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293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293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293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293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Row16" style:family="table-row"/>
    <style:style style:name="Cell32" style:family="table-cell">
      <style:table-cell-properties fo:background-color="#dbe5f1"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294" style:family="paragraph" style:parent-style-name="para_20_main">
      <style:paragraph-properties style:text-autospace="none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29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T294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T294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33" style:family="table-cell">
      <style:table-cell-properties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295" style:family="paragraph" style:parent-style-name="para_20_main">
      <style:paragraph-properties style:text-autospace="none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29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34" style:family="table-cell">
      <style:table-cell-properties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296" style:family="paragraph" style:parent-style-name="para_20_main">
      <style:paragraph-properties style:text-autospace="none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29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text-underline-style="solid" style:text-underline-color="font-color" style:letter-kerning="true"/>
    </style:style>
    <style:style style:name="T296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296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296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296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296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296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296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296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296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296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P297" style:family="paragraph" style:parent-style-name="para_20_main">
      <style:paragraph-properties style:text-autospace="none" fo:margin-top="0cm" fo:margin-left="0cm" style:punctuation-wrap="simple" fo:hyphenation-ladder-count="no-limit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fo:hyphenate="false" fo:hyphenation-remain-char-count="2" fo:hyphenation-push-char-count="2" style:letter-kerning="true"/>
    </style:style>
    <style:style style:name="P298" style:family="paragraph" style:parent-style-name="para_20_main">
      <style:paragraph-properties fo:text-indent="0.011cm" fo:margin-top="0.106cm" fo:margin-left="0.63cm"/>
    </style:style>
    <style:style style:name="T298_1" style:family="text"/>
    <style:style style:name="P299" style:family="paragraph" style:parent-style-name="para_20_main">
      <style:paragraph-properties fo:text-align="justify"/>
    </style:style>
    <style:style style:name="T299_1" style:family="text"/>
    <style:style style:name="T299_2" style:family="text"/>
    <style:style style:name="T299_3" style:family="text"/>
    <style:style style:name="T299_4" style:family="text"/>
    <style:style style:name="T299_5" style:family="text"/>
    <style:style style:name="T299_6" style:family="text"/>
    <style:style style:name="T299_7" style:family="text"/>
    <style:style style:name="P300" style:family="paragraph" style:parent-style-name="para_20_main"/>
    <style:style style:name="T300_1" style:family="text"/>
    <style:style style:name="P301" style:family="paragraph" style:parent-style-name="para_20_main">
      <style:paragraph-properties fo:text-indent="-0.63cm" fo:margin-top="0cm" fo:margin-left="0.63cm"/>
    </style:style>
    <style:style style:name="Table4" style:family="table">
      <style:table-properties table:align="left" style:width="17.879cm" style:rel-width="96.94%" fo:margin-left="-0.009cm"/>
    </style:style>
    <style:style style:name="Column8" style:family="table-column">
      <style:table-column-properties style:column-width="5.436cm"/>
    </style:style>
    <style:style style:name="Column9" style:family="table-column">
      <style:table-column-properties style:column-width="12.442cm"/>
    </style:style>
    <style:style style:name="Row17" style:family="table-row"/>
    <style:style style:name="Cell35" style:family="table-cell">
      <style:table-cell-properties fo:background-color="#b8cce4"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302" style:family="paragraph" style:parent-style-name="para_20_main">
      <style:paragraph-properties style:text-autospace="none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30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Cell36" style:family="table-cell">
      <style:table-cell-properties fo:background-color="#b8cce4"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303" style:family="paragraph" style:parent-style-name="para_20_main">
      <style:paragraph-properties style:text-autospace="none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30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Row18" style:family="table-row"/>
    <style:style style:name="Cell37" style:family="table-cell">
      <style:table-cell-properties fo:background-color="#dbe5f1"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304" style:family="paragraph" style:parent-style-name="para_20_main">
      <style:paragraph-properties style:text-autospace="none" fo:text-align="justify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30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T304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38" style:family="table-cell">
      <style:table-cell-properties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305" style:family="paragraph" style:parent-style-name="para_20_main">
      <style:paragraph-properties style:text-autospace="none" fo:text-align="justify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30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Row19" style:family="table-row"/>
    <style:style style:name="Cell39" style:family="table-cell">
      <style:table-cell-properties fo:background-color="#dbe5f1"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306" style:family="paragraph" style:parent-style-name="para_20_main">
      <style:paragraph-properties style:text-autospace="none" fo:text-align="justify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30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T306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40" style:family="table-cell">
      <style:table-cell-properties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307" style:family="paragraph" style:parent-style-name="para_20_main">
      <style:paragraph-properties style:text-autospace="none" fo:text-align="justify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30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Row20" style:family="table-row"/>
    <style:style style:name="Cell41" style:family="table-cell">
      <style:table-cell-properties fo:background-color="#dbe5f1"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308" style:family="paragraph" style:parent-style-name="para_20_main">
      <style:paragraph-properties style:text-autospace="none" fo:text-align="justify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30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T308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08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42" style:family="table-cell">
      <style:table-cell-properties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309" style:family="paragraph" style:parent-style-name="para_20_main">
      <style:paragraph-properties style:text-autospace="none" fo:text-align="justify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30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09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09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09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09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09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09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09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09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Row21" style:family="table-row"/>
    <style:style style:name="Cell43" style:family="table-cell">
      <style:table-cell-properties fo:background-color="#dbe5f1"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310" style:family="paragraph" style:parent-style-name="para_20_main">
      <style:paragraph-properties style:text-autospace="none" fo:text-align="justify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31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T310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10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10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44" style:family="table-cell">
      <style:table-cell-properties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311" style:family="paragraph" style:parent-style-name="para_20_main">
      <style:paragraph-properties style:text-autospace="none" fo:text-align="justify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31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11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11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11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11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11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11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11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11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P312" style:family="paragraph" style:parent-style-name="para_20_title"/>
    <style:style style:name="T312_1" style:family="text">
      <style:text-properties fo:font-size="11pt" style:font-size-asian="11pt" style:font-name-complex="Arial"/>
    </style:style>
    <style:style style:name="P313" style:family="paragraph" style:parent-style-name="para_20_main"/>
    <style:style style:name="T313_1" style:family="text"/>
    <style:style style:name="T313_2" style:family="text"/>
    <style:style style:name="T313_3" style:family="text"/>
    <style:style style:name="P314" style:family="paragraph" style:parent-style-name="Para">
      <style:paragraph-properties fo:margin-left="0.635cm"/>
      <style:text-properties style:font-size-complex="11pt"/>
    </style:style>
    <style:style style:name="Table5" style:family="table">
      <style:table-properties table:align="left" style:width="18.142cm" fo:margin-left="0.635cm"/>
    </style:style>
    <style:style style:name="Column10" style:family="table-column">
      <style:table-column-properties style:column-width="3.041cm" style:use-optimal-column-width="false"/>
    </style:style>
    <style:style style:name="Column11" style:family="table-column">
      <style:table-column-properties style:column-width="3.3cm" style:use-optimal-column-width="false"/>
    </style:style>
    <style:style style:name="Column12" style:family="table-column">
      <style:table-column-properties style:column-width="3.3cm" style:use-optimal-column-width="false"/>
    </style:style>
    <style:style style:name="Column13" style:family="table-column">
      <style:table-column-properties style:column-width="3.3cm" style:use-optimal-column-width="false"/>
    </style:style>
    <style:style style:name="Column14" style:family="table-column">
      <style:table-column-properties style:column-width="3.3cm" style:use-optimal-column-width="false"/>
    </style:style>
    <style:style style:name="Column15" style:family="table-column">
      <style:table-column-properties style:column-width="1.9cm" style:use-optimal-column-width="false"/>
    </style:style>
    <style:style style:name="Row22" style:family="table-row">
      <style:table-row-properties style:use-optimal-row-height="false"/>
    </style:style>
    <style:style style:name="Cell45" style:family="table-cell">
      <style:table-cell-properties fo:background-color="#b8cce4"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315" style:family="paragraph" style:parent-style-name="para_20_main">
      <style:paragraph-properties style:text-autospace="none" fo:margin-top="0cm" fo:margin-left="0cm" style:punctuation-wrap="simple" fo:hyphenation-ladder-count="no-limit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fo:hyphenate="false" fo:hyphenation-remain-char-count="2" fo:hyphenation-push-char-count="2" style:letter-kerning="true"/>
    </style:style>
    <style:style style:name="Cell46" style:family="table-cell">
      <style:table-cell-properties fo:background-color="#b8cce4"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316" style:family="paragraph" style:parent-style-name="para_20_main">
      <style:paragraph-properties style:text-autospace="none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31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Cell47" style:family="table-cell">
      <style:table-cell-properties fo:background-color="#b8cce4"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317" style:family="paragraph" style:parent-style-name="para_20_main">
      <style:paragraph-properties style:text-autospace="none" fo:text-align="center" fo:margin-top="0.423cm" fo:margin-left="0cm" style:punctuation-wrap="simple" fo:hyphenation-ladder-count="no-limit"/>
      <style:text-properties fo:hyphenate="false" fo:hyphenation-remain-char-count="2" fo:hyphenation-push-char-count="2"/>
    </style:style>
    <style:style style:name="T31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Row23" style:family="table-row">
      <style:table-row-properties style:use-optimal-row-height="false"/>
    </style:style>
    <style:style style:name="Cell48" style:family="table-cell">
      <style:table-cell-properties style:vertical-align="top" fo:padding-top="0.101cm" fo:padding-bottom="0.101cm" fo:padding-left="0.15cm" fo:padding-right="0.15cm" fo:wrap-option="wrap"/>
    </style:style>
    <style:style style:name="P318" style:family="paragraph" style:parent-style-name="para_20_main">
      <style:paragraph-properties style:text-autospace="none" fo:margin-top="0cm" fo:margin-left="0cm" style:punctuation-wrap="simple" fo:hyphenation-ladder-count="no-limit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fo:hyphenate="false" fo:hyphenation-remain-char-count="2" fo:hyphenation-push-char-count="2" style:letter-kerning="true"/>
    </style:style>
    <style:style style:name="Cell49" style:family="table-cell">
      <style:table-cell-properties fo:background-color="#b8cce4"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319" style:family="paragraph" style:parent-style-name="para_20_main">
      <style:paragraph-properties style:text-autospace="none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31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T319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50" style:family="table-cell">
      <style:table-cell-properties fo:background-color="#b8cce4"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320" style:family="paragraph" style:parent-style-name="para_20_main">
      <style:paragraph-properties style:text-autospace="none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32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T320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51" style:family="table-cell">
      <style:table-cell-properties fo:background-color="#b8cce4"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321" style:family="paragraph" style:parent-style-name="para_20_main">
      <style:paragraph-properties style:text-autospace="none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32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T321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21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52" style:family="table-cell">
      <style:table-cell-properties fo:background-color="#b8cce4"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322" style:family="paragraph" style:parent-style-name="para_20_main">
      <style:paragraph-properties style:text-autospace="none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32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T322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22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22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53" style:family="table-cell">
      <style:table-cell-properties style:vertical-align="top" fo:padding-top="0.101cm" fo:padding-bottom="0.101cm" fo:padding-left="0.15cm" fo:padding-right="0.15cm" fo:wrap-option="wrap"/>
    </style:style>
    <style:style style:name="P323" style:family="paragraph" style:parent-style-name="para_20_main">
      <style:paragraph-properties style:text-autospace="none" fo:margin-top="0cm" fo:margin-left="0cm" style:punctuation-wrap="simple" fo:hyphenation-ladder-count="no-limit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fo:hyphenate="false" fo:hyphenation-remain-char-count="2" fo:hyphenation-push-char-count="2" style:letter-kerning="true"/>
    </style:style>
    <style:style style:name="Row24" style:family="table-row">
      <style:table-row-properties style:use-optimal-row-height="false"/>
    </style:style>
    <style:style style:name="Cell54" style:family="table-cell">
      <style:table-cell-properties fo:background-color="#dbe5f1"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324" style:family="paragraph" style:parent-style-name="para_20_main">
      <style:paragraph-properties style:text-autospace="none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32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T324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24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24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24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24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55" style:family="table-cell">
      <style:table-cell-properties fo:background-color="#ffffff"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325" style:family="paragraph" style:parent-style-name="para_20_main">
      <style:paragraph-properties style:text-autospace="none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32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25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25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25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25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25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P326" style:family="paragraph" style:parent-style-name="para_20_main">
      <style:paragraph-properties style:text-autospace="none" fo:margin-top="0cm" fo:margin-left="0cm" style:punctuation-wrap="simple" fo:hyphenation-ladder-count="no-limit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fo:hyphenate="false" fo:hyphenation-remain-char-count="2" fo:hyphenation-push-char-count="2" style:letter-kerning="true"/>
    </style:style>
    <style:style style:name="P327" style:family="paragraph" style:parent-style-name="para_20_main">
      <style:paragraph-properties style:text-autospace="none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32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27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27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27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27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27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27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27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27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27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56" style:family="table-cell">
      <style:table-cell-properties fo:background-color="#ffffff"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328" style:family="paragraph" style:parent-style-name="para_20_main">
      <style:paragraph-properties style:text-autospace="none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32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28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28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28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28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28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28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28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28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P329" style:family="paragraph" style:parent-style-name="para_20_main">
      <style:paragraph-properties style:text-autospace="none" fo:margin-top="0cm" fo:margin-left="0cm" style:punctuation-wrap="simple" fo:hyphenation-ladder-count="no-limit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fo:hyphenate="false" fo:hyphenation-remain-char-count="2" fo:hyphenation-push-char-count="2" style:letter-kerning="true"/>
    </style:style>
    <style:style style:name="P330" style:family="paragraph" style:parent-style-name="para_20_main">
      <style:paragraph-properties style:text-autospace="none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33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P331" style:family="paragraph" style:parent-style-name="para_20_main">
      <style:paragraph-properties style:text-autospace="none" fo:margin-top="0cm" fo:margin-left="0cm" style:punctuation-wrap="simple" fo:hyphenation-ladder-count="no-limit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fo:hyphenate="false" fo:hyphenation-remain-char-count="2" fo:hyphenation-push-char-count="2" style:letter-kerning="true"/>
    </style:style>
    <style:style style:name="Cell57" style:family="table-cell">
      <style:table-cell-properties fo:background-color="#ffffff"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332" style:family="paragraph" style:parent-style-name="para_20_main">
      <style:paragraph-properties style:text-autospace="none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33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32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32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32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32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32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P333" style:family="paragraph" style:parent-style-name="para_20_main">
      <style:paragraph-properties style:text-autospace="none" fo:margin-top="0cm" fo:margin-left="0cm" style:punctuation-wrap="simple" fo:hyphenation-ladder-count="no-limit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fo:hyphenate="false" fo:hyphenation-remain-char-count="2" fo:hyphenation-push-char-count="2" style:letter-kerning="true"/>
    </style:style>
    <style:style style:name="P334" style:family="paragraph" style:parent-style-name="para_20_main">
      <style:paragraph-properties style:text-autospace="none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33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34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34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34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34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34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58" style:family="table-cell">
      <style:table-cell-properties fo:background-color="#ffffff"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335" style:family="paragraph" style:parent-style-name="para_20_main">
      <style:paragraph-properties style:text-autospace="none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33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P336" style:family="paragraph" style:parent-style-name="para_20_main">
      <style:paragraph-properties style:text-autospace="none" fo:margin-top="0cm" fo:margin-left="0cm" style:punctuation-wrap="simple" fo:hyphenation-ladder-count="no-limit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fo:hyphenate="false" fo:hyphenation-remain-char-count="2" fo:hyphenation-push-char-count="2" style:letter-kerning="true"/>
    </style:style>
    <style:style style:name="P337" style:family="paragraph" style:parent-style-name="para_20_main">
      <style:paragraph-properties style:text-autospace="none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33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37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37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37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37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59" style:family="table-cell">
      <style:table-cell-properties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338" style:family="paragraph" style:parent-style-name="para_20_main">
      <style:paragraph-properties style:text-autospace="none" fo:text-align="center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33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Row25" style:family="table-row">
      <style:table-row-properties style:use-optimal-row-height="false"/>
    </style:style>
    <style:style style:name="Cell60" style:family="table-cell">
      <style:table-cell-properties fo:background-color="#dbe5f1"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339" style:family="paragraph" style:parent-style-name="para_20_main">
      <style:paragraph-properties style:text-autospace="none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33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T339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61" style:family="table-cell">
      <style:table-cell-properties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340" style:family="paragraph" style:parent-style-name="para_20_main">
      <style:paragraph-properties style:text-autospace="none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34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40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40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40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62" style:family="table-cell">
      <style:table-cell-properties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341" style:family="paragraph" style:parent-style-name="para_20_main">
      <style:paragraph-properties style:text-autospace="none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34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41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41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41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41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41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41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41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63" style:family="table-cell">
      <style:table-cell-properties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342" style:family="paragraph" style:parent-style-name="para_20_main">
      <style:paragraph-properties style:text-autospace="none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34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42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42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42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42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42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42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42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64" style:family="table-cell">
      <style:table-cell-properties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343" style:family="paragraph" style:parent-style-name="para_20_main">
      <style:paragraph-properties style:text-autospace="none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34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43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43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43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65" style:family="table-cell">
      <style:table-cell-properties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344" style:family="paragraph" style:parent-style-name="para_20_main">
      <style:paragraph-properties style:text-autospace="none" fo:text-align="center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34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normal" style:letter-kerning="true"/>
    </style:style>
    <style:style style:name="Row26" style:family="table-row">
      <style:table-row-properties style:use-optimal-row-height="false"/>
    </style:style>
    <style:style style:name="Cell66" style:family="table-cell">
      <style:table-cell-properties fo:background-color="#dbe5f1"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345" style:family="paragraph" style:parent-style-name="para_20_main">
      <style:paragraph-properties style:text-autospace="none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34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T345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45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67" style:family="table-cell">
      <style:table-cell-properties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346" style:family="paragraph" style:parent-style-name="para_20_main">
      <style:paragraph-properties style:text-autospace="none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34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46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46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46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46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46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68" style:family="table-cell">
      <style:table-cell-properties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347" style:family="paragraph" style:parent-style-name="para_20_main">
      <style:paragraph-properties style:text-autospace="none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34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47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47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47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47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47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47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69" style:family="table-cell">
      <style:table-cell-properties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348" style:family="paragraph" style:parent-style-name="para_20_main">
      <style:paragraph-properties style:text-autospace="none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34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48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48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48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48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48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70" style:family="table-cell">
      <style:table-cell-properties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349" style:family="paragraph" style:parent-style-name="para_20_main">
      <style:paragraph-properties style:text-autospace="none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34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49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49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71" style:family="table-cell">
      <style:table-cell-properties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350" style:family="paragraph" style:parent-style-name="para_20_main">
      <style:paragraph-properties style:text-autospace="none" fo:text-align="center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35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T350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Row27" style:family="table-row">
      <style:table-row-properties style:use-optimal-row-height="false"/>
    </style:style>
    <style:style style:name="Cell72" style:family="table-cell">
      <style:table-cell-properties fo:background-color="#dbe5f1"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351" style:family="paragraph" style:parent-style-name="para_20_main">
      <style:paragraph-properties style:text-autospace="none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35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T351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T351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51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73" style:family="table-cell">
      <style:table-cell-properties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352" style:family="paragraph" style:parent-style-name="para_20_main">
      <style:paragraph-properties style:text-autospace="none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35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52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52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52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52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52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74" style:family="table-cell">
      <style:table-cell-properties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353" style:family="paragraph" style:parent-style-name="para_20_main">
      <style:paragraph-properties style:text-autospace="none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35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53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53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53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53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75" style:family="table-cell">
      <style:table-cell-properties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354" style:family="paragraph" style:parent-style-name="para_20_main">
      <style:paragraph-properties style:text-autospace="none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35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76" style:family="table-cell">
      <style:table-cell-properties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355" style:family="paragraph" style:parent-style-name="para_20_main">
      <style:paragraph-properties style:text-autospace="none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35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77" style:family="table-cell">
      <style:table-cell-properties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356" style:family="paragraph" style:parent-style-name="para_20_main">
      <style:paragraph-properties style:text-autospace="none" fo:text-align="center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35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Row28" style:family="table-row">
      <style:table-row-properties style:use-optimal-row-height="false"/>
    </style:style>
    <style:style style:name="Cell78" style:family="table-cell">
      <style:table-cell-properties fo:background-color="#dbe5f1"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357" style:family="paragraph" style:parent-style-name="para_20_main">
      <style:paragraph-properties style:text-autospace="none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35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T357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79" style:family="table-cell">
      <style:table-cell-properties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358" style:family="paragraph" style:parent-style-name="para_20_main">
      <style:paragraph-properties style:text-autospace="none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35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80" style:family="table-cell">
      <style:table-cell-properties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359" style:family="paragraph" style:parent-style-name="para_20_main">
      <style:paragraph-properties style:text-autospace="none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35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59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81" style:family="table-cell">
      <style:table-cell-properties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360" style:family="paragraph" style:parent-style-name="para_20_main">
      <style:paragraph-properties style:text-autospace="none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36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60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82" style:family="table-cell">
      <style:table-cell-properties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361" style:family="paragraph" style:parent-style-name="para_20_main">
      <style:paragraph-properties style:text-autospace="none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36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61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83" style:family="table-cell">
      <style:table-cell-properties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362" style:family="paragraph" style:parent-style-name="para_20_main">
      <style:paragraph-properties style:text-autospace="none" fo:text-align="center" fo:margin-top="0cm" fo:margin-left="0cm" style:punctuation-wrap="simple" fo:hyphenation-ladder-count="no-limit"/>
      <style:text-properties fo:hyphenate="false" fo:hyphenation-remain-char-count="2" fo:hyphenation-push-char-count="2"/>
    </style:style>
    <style:style style:name="T36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P363" style:family="paragraph" style:parent-style-name="para_20_main">
      <style:paragraph-properties fo:text-align="justify"/>
    </style:style>
    <style:style style:name="T363_1" style:family="text"/>
    <style:style style:name="T363_2" style:family="text">
      <style:text-properties fo:font-weight="bold" style:font-weight-asian="bold"/>
    </style:style>
    <style:style style:name="T363_3" style:family="text">
      <style:text-properties fo:font-weight="bold" style:font-weight-asian="bold"/>
    </style:style>
    <style:style style:name="T363_4" style:family="text">
      <style:text-properties fo:font-weight="bold" style:font-weight-asian="bold"/>
    </style:style>
    <style:style style:name="T363_5" style:family="text">
      <style:text-properties fo:font-weight="bold" style:font-weight-asian="bold"/>
    </style:style>
    <style:style style:name="T363_6" style:family="text">
      <style:text-properties fo:font-weight="bold" style:font-weight-asian="bold"/>
    </style:style>
    <style:style style:name="T363_7" style:family="text"/>
    <style:style style:name="T363_8" style:family="text"/>
    <style:style style:name="T363_9" style:family="text"/>
    <style:style style:name="T363_10" style:family="text"/>
    <style:style style:name="T363_11" style:family="text"/>
    <style:style style:name="T363_12" style:family="text"/>
    <style:style style:name="T363_13" style:family="text"/>
    <style:style style:name="T363_14" style:family="text"/>
    <style:style style:name="T363_15" style:family="text"/>
    <style:style style:name="T363_16" style:family="text"/>
    <style:style style:name="T363_17" style:family="text"/>
    <style:style style:name="T363_18" style:family="text"/>
    <style:style style:name="T363_19" style:family="text"/>
    <style:style style:name="P364" style:family="paragraph" style:parent-style-name="para_20_main">
      <style:paragraph-properties fo:text-align="justify" fo:margin-left="0cm"/>
    </style:style>
    <style:style style:name="T364_1" style:family="text">
      <style:text-properties fo:font-weight="bold" style:font-weight-asian="bold" style:font-weight-complex="normal"/>
    </style:style>
    <style:style style:name="P365" style:family="paragraph" style:parent-style-name="para_20_main">
      <style:paragraph-properties fo:text-align="justify"/>
    </style:style>
    <style:style style:name="T365_1" style:family="text"/>
    <style:style style:name="T365_2" style:family="text"/>
    <style:style style:name="T365_3" style:family="text"/>
    <style:style style:name="P366" style:family="paragraph" style:parent-style-name="para_20_main">
      <style:paragraph-properties fo:text-align="justify" fo:margin-left="0cm"/>
    </style:style>
    <style:style style:name="T366_1" style:family="text">
      <style:text-properties fo:font-weight="bold" style:font-weight-asian="bold" style:font-weight-complex="normal"/>
    </style:style>
    <style:style style:name="P367" style:family="paragraph" style:parent-style-name="para_20_main">
      <style:paragraph-properties fo:text-align="justify"/>
    </style:style>
    <style:style style:name="T367_1" style:family="text"/>
    <style:style style:name="T367_2" style:family="text"/>
    <style:style style:name="T367_3" style:family="text"/>
    <style:style style:name="P368" style:family="paragraph" style:parent-style-name="para_20_main">
      <style:text-properties fo:font-weight="bold" style:font-weight-asian="bold"/>
    </style:style>
    <style:style style:name="T368_1" style:family="text">
      <style:text-properties fo:font-weight="bold" style:font-weight-asian="bold"/>
    </style:style>
    <style:style style:name="T368_2" style:family="text">
      <style:text-properties fo:font-weight="bold" style:font-weight-asian="bold"/>
    </style:style>
    <style:style style:name="T368_3" style:family="text">
      <style:text-properties fo:font-weight="bold" style:font-weight-asian="bold"/>
    </style:style>
    <style:style style:name="T368_4" style:family="text">
      <style:text-properties fo:font-weight="bold" style:font-weight-asian="bold"/>
    </style:style>
    <style:style style:name="P369" style:family="paragraph" style:parent-style-name="List_20_Paragraph"/>
    <style:style style:name="T369_1" style:family="text">
      <style:text-properties fo:font-size="11pt" style:font-size-asian="11pt" style:font-name-complex="Arial" style:font-size-complex="11pt" style:font-weight-complex="bold"/>
    </style:style>
    <style:style style:name="T369_2" style:family="text">
      <style:text-properties fo:font-size="11pt" style:font-size-asian="11pt" style:font-name-complex="Arial" style:font-size-complex="11pt"/>
    </style:style>
    <style:style style:name="T369_3" style:family="text">
      <style:text-properties fo:font-size="11pt" style:font-size-asian="11pt" style:font-name-complex="Arial" style:font-size-complex="11pt"/>
    </style:style>
    <style:style style:name="T369_4" style:family="text">
      <style:text-properties fo:font-size="11pt" style:font-size-asian="11pt" style:font-name-complex="Arial" style:font-size-complex="11pt"/>
    </style:style>
    <style:style style:name="T369_5" style:family="text">
      <style:text-properties fo:font-size="11pt" style:font-size-asian="11pt" style:font-name-complex="Arial" style:font-size-complex="11pt"/>
    </style:style>
    <style:style style:name="T369_6" style:family="text">
      <style:text-properties fo:font-size="11pt" style:font-size-asian="11pt" style:font-name-complex="Arial" style:font-size-complex="11pt"/>
    </style:style>
    <style:style style:name="T369_7" style:family="text">
      <style:text-properties fo:font-size="11pt" style:font-size-asian="11pt" style:font-name-complex="Arial" style:font-size-complex="11pt" style:font-weight-complex="bold"/>
    </style:style>
    <style:style style:name="T369_8" style:family="text">
      <style:text-properties fo:font-size="11pt" style:font-size-asian="11pt" style:font-name-complex="Arial" style:font-size-complex="11pt"/>
    </style:style>
    <style:style style:name="T369_9" style:family="text">
      <style:text-properties fo:font-size="11pt" style:font-size-asian="11pt" style:font-name-complex="Arial" style:font-size-complex="11pt" style:font-weight-complex="bold"/>
    </style:style>
    <style:style style:name="P370" style:family="paragraph" style:parent-style-name="List_20_Paragraph"/>
    <style:style style:name="T370_1" style:family="text">
      <style:text-properties fo:font-size="11pt" style:font-size-asian="11pt" style:font-name-complex="Arial" style:font-size-complex="11pt" style:font-weight-complex="bold"/>
    </style:style>
    <style:style style:name="T370_2" style:family="text">
      <style:text-properties fo:font-size="11pt" style:font-size-asian="11pt" style:font-name-complex="Arial" style:font-size-complex="11pt"/>
    </style:style>
    <style:style style:name="T370_3" style:family="text">
      <style:text-properties fo:font-size="11pt" style:font-size-asian="11pt" style:font-name-complex="Arial" style:font-size-complex="11pt"/>
    </style:style>
    <style:style style:name="T370_4" style:family="text">
      <style:text-properties fo:font-size="11pt" style:font-size-asian="11pt" style:font-name-complex="Arial" style:font-size-complex="11pt" style:font-weight-complex="bold"/>
    </style:style>
    <style:style style:name="P371" style:family="paragraph" style:parent-style-name="List_20_Paragraph">
      <style:text-properties fo:font-size="11pt" style:font-size-asian="11pt" style:font-name-complex="Arial" style:font-size-complex="11pt" style:font-weight-complex="bold"/>
    </style:style>
    <style:style style:name="T371_1" style:family="text">
      <style:text-properties fo:font-size="11pt" style:font-size-asian="11pt" style:font-name-complex="Arial" style:font-size-complex="11pt" style:font-weight-complex="bold"/>
    </style:style>
    <style:style style:name="T371_2" style:family="text">
      <style:text-properties fo:font-size="11pt" style:font-size-asian="11pt" style:font-name-complex="Arial" style:font-size-complex="11pt" style:font-weight-complex="bold"/>
    </style:style>
    <style:style style:name="T371_3" style:family="text">
      <style:text-properties fo:font-size="11pt" style:font-size-asian="11pt" style:font-name-complex="Arial" style:font-size-complex="11pt" style:font-weight-complex="bold"/>
    </style:style>
    <style:style style:name="T371_4" style:family="text">
      <style:text-properties fo:font-size="11pt" style:font-size-asian="11pt" style:font-name-complex="Arial" style:font-size-complex="11pt" style:font-weight-complex="bold"/>
    </style:style>
    <style:style style:name="P372" style:family="paragraph" style:parent-style-name="para_20_main">
      <style:paragraph-properties fo:line-height="108%"/>
      <style:text-properties fo:font-weight="bold" style:font-weight-asian="bold"/>
    </style:style>
    <style:style style:name="T372_1" style:family="text">
      <style:text-properties fo:font-weight="bold" style:font-weight-asian="bold"/>
    </style:style>
    <style:style style:name="T372_2" style:family="text">
      <style:text-properties fo:font-weight="bold" style:font-weight-asian="bold"/>
    </style:style>
    <style:style style:name="T372_3" style:family="text">
      <style:text-properties fo:font-weight="bold" style:font-weight-asian="bold"/>
    </style:style>
    <style:style style:name="T372_4" style:family="text">
      <style:text-properties fo:font-weight="bold" style:font-weight-asian="bold"/>
    </style:style>
    <style:style style:name="T372_5" style:family="text">
      <style:text-properties fo:font-weight="bold" style:font-weight-asian="bold"/>
    </style:style>
    <style:style style:name="P373" style:family="paragraph" style:parent-style-name="List_20_Paragraph"/>
    <style:style style:name="T373_1" style:family="text">
      <style:text-properties fo:font-size="11pt" style:font-size-asian="11pt" style:font-name-complex="Arial" style:font-size-complex="11pt"/>
    </style:style>
    <style:style style:name="T373_2" style:family="text">
      <style:text-properties fo:font-size="11pt" style:font-size-asian="11pt" style:font-name-complex="Arial" style:font-size-complex="11pt" style:font-weight-complex="bold"/>
    </style:style>
    <style:style style:name="P374" style:family="paragraph" style:parent-style-name="List_20_Paragraph">
      <style:paragraph-properties style:text-autospace="none" fo:margin-top="0.423cm" style:punctuation-wrap="simple" fo:hyphenation-ladder-count="no-limit"/>
      <style:text-properties fo:font-size="11pt" style:font-size-asian="11pt" style:font-name-complex="Arial" style:font-size-complex="11pt" style:font-weight-complex="bold" fo:hyphenate="false" fo:hyphenation-remain-char-count="2" fo:hyphenation-push-char-count="2"/>
    </style:style>
    <style:style style:name="T374_1" style:family="text">
      <style:text-properties fo:font-size="11pt" style:font-size-asian="11pt" style:font-name-complex="Arial" style:font-size-complex="11pt" style:font-weight-complex="bold"/>
    </style:style>
    <style:style style:name="P375" style:family="paragraph" style:parent-style-name="para_20_main">
      <style:paragraph-properties fo:text-align="justify" fo:margin-left="0cm"/>
    </style:style>
    <style:style style:name="T375_1" style:family="text">
      <style:text-properties fo:font-weight="bold" style:font-weight-asian="bold" style:font-weight-complex="normal"/>
    </style:style>
    <style:style style:name="P376" style:family="paragraph" style:parent-style-name="para_20_main">
      <style:paragraph-properties fo:text-align="justify"/>
    </style:style>
    <style:style style:name="T376_1" style:family="text"/>
    <style:style style:name="T376_2" style:family="text"/>
    <style:style style:name="T376_3" style:family="text"/>
    <style:style style:name="T376_4" style:family="text"/>
    <style:style style:name="T376_5" style:family="text"/>
    <style:style style:name="P377" style:family="paragraph" style:parent-style-name="para_20_main">
      <style:text-properties fo:font-weight="bold" style:font-weight-asian="bold"/>
    </style:style>
    <style:style style:name="T377_1" style:family="text">
      <style:text-properties fo:font-weight="bold" style:font-weight-asian="bold"/>
    </style:style>
    <style:style style:name="T377_2" style:family="text">
      <style:text-properties fo:font-weight="bold" style:font-weight-asian="bold"/>
    </style:style>
    <style:style style:name="T377_3" style:family="text">
      <style:text-properties fo:font-weight="bold" style:font-weight-asian="bold"/>
    </style:style>
    <style:style style:name="T377_4" style:family="text">
      <style:text-properties fo:font-weight="bold" style:font-weight-asian="bold"/>
    </style:style>
    <style:style style:name="T377_5" style:family="text">
      <style:text-properties fo:font-weight="bold" style:font-weight-asian="bold"/>
    </style:style>
    <style:style style:name="P378" style:family="paragraph" style:parent-style-name="List_20_Paragraph">
      <style:text-properties fo:font-size="11pt" style:font-size-asian="11pt" style:font-name-complex="Arial" style:font-size-complex="11pt" style:font-weight-complex="bold"/>
    </style:style>
    <style:style style:name="T378_1" style:family="text">
      <style:text-properties fo:font-size="11pt" style:font-size-asian="11pt" style:font-name-complex="Arial" style:font-size-complex="11pt" style:font-weight-complex="bold"/>
    </style:style>
    <style:style style:name="T378_2" style:family="text">
      <style:text-properties fo:font-size="11pt" style:font-size-asian="11pt" style:font-name-complex="Arial" style:font-size-complex="11pt" style:font-weight-complex="bold"/>
    </style:style>
    <style:style style:name="T378_3" style:family="text">
      <style:text-properties fo:font-size="11pt" style:font-size-asian="11pt" style:font-name-complex="Arial" style:font-size-complex="11pt" style:font-weight-complex="bold"/>
    </style:style>
    <style:style style:name="T378_4" style:family="text">
      <style:text-properties fo:font-size="11pt" style:font-size-asian="11pt" style:font-name-complex="Arial" style:font-size-complex="11pt" style:font-weight-complex="bold"/>
    </style:style>
    <style:style style:name="T378_5" style:family="text">
      <style:text-properties fo:font-size="11pt" style:font-size-asian="11pt" style:font-name-complex="Arial" style:font-size-complex="11pt" style:font-weight-complex="bold"/>
    </style:style>
    <style:style style:name="P379" style:family="paragraph" style:parent-style-name="List_20_Paragraph">
      <style:text-properties fo:font-size="11pt" style:font-size-asian="11pt" style:font-name-complex="Arial" style:font-size-complex="11pt" style:font-weight-complex="bold"/>
    </style:style>
    <style:style style:name="T379_1" style:family="text">
      <style:text-properties fo:font-size="11pt" style:font-size-asian="11pt" style:font-name-complex="Arial" style:font-size-complex="11pt" style:font-weight-complex="bold"/>
    </style:style>
    <style:style style:name="T379_2" style:family="text">
      <style:text-properties fo:font-size="11pt" style:font-size-asian="11pt" style:font-name-complex="Arial" style:font-size-complex="11pt" style:font-weight-complex="bold"/>
    </style:style>
    <style:style style:name="T379_3" style:family="text">
      <style:text-properties fo:font-size="11pt" style:font-size-asian="11pt" style:font-name-complex="Arial" style:font-size-complex="11pt" style:font-weight-complex="bold"/>
    </style:style>
    <style:style style:name="T379_4" style:family="text">
      <style:text-properties fo:font-size="11pt" style:font-size-asian="11pt" style:font-name-complex="Arial" style:font-size-complex="11pt" style:font-weight-complex="bold"/>
    </style:style>
    <style:style style:name="T379_5" style:family="text">
      <style:text-properties fo:font-size="11pt" style:font-size-asian="11pt" style:font-name-complex="Arial" style:font-size-complex="11pt" style:font-weight-complex="bold"/>
    </style:style>
    <style:style style:name="T379_6" style:family="text">
      <style:text-properties fo:font-size="11pt" style:font-size-asian="11pt" style:font-name-complex="Arial" style:font-size-complex="11pt" style:font-weight-complex="bold"/>
    </style:style>
    <style:style style:name="P380" style:family="paragraph" style:parent-style-name="para_20_main">
      <style:text-properties fo:font-weight="bold" style:font-weight-asian="bold"/>
    </style:style>
    <style:style style:name="T380_1" style:family="text">
      <style:text-properties fo:font-weight="bold" style:font-weight-asian="bold"/>
    </style:style>
    <style:style style:name="T380_2" style:family="text">
      <style:text-properties fo:font-weight="bold" style:font-weight-asian="bold"/>
    </style:style>
    <style:style style:name="T380_3" style:family="text">
      <style:text-properties fo:font-weight="bold" style:font-weight-asian="bold"/>
    </style:style>
    <style:style style:name="T380_4" style:family="text">
      <style:text-properties fo:font-weight="bold" style:font-weight-asian="bold"/>
    </style:style>
    <style:style style:name="T380_5" style:family="text">
      <style:text-properties fo:font-weight="bold" style:font-weight-asian="bold"/>
    </style:style>
    <style:style style:name="P381" style:family="paragraph" style:parent-style-name="List_20_Paragraph">
      <style:text-properties fo:font-size="11pt" style:font-size-asian="11pt" style:font-name-complex="Arial" style:font-size-complex="11pt"/>
    </style:style>
    <style:style style:name="T381_1" style:family="text">
      <style:text-properties fo:font-size="11pt" style:font-size-asian="11pt" style:font-name-complex="Arial" style:font-size-complex="11pt" style:font-weight-complex="bold"/>
    </style:style>
    <style:style style:name="T381_2" style:family="text">
      <style:text-properties fo:font-size="11pt" style:font-size-asian="11pt" style:font-name-complex="Arial" style:font-size-complex="11pt" style:font-weight-complex="bold"/>
    </style:style>
    <style:style style:name="P382" style:family="paragraph" style:parent-style-name="para_20_main">
      <style:paragraph-properties fo:text-align="justify"/>
    </style:style>
    <style:style style:name="T382_1" style:family="text"/>
    <style:style style:name="T382_2" style:family="text"/>
    <style:style style:name="T382_3" style:family="text"/>
    <style:style style:name="T382_4" style:family="text"/>
    <style:style style:name="T382_5" style:family="text"/>
    <style:style style:name="T382_6" style:family="text"/>
    <style:style style:name="P383" style:family="paragraph" style:parent-style-name="para_20_title"/>
    <style:style style:name="T383_1" style:family="text">
      <style:text-properties fo:font-size="11pt" style:font-size-asian="11pt" style:font-name-complex="Arial"/>
    </style:style>
    <style:style style:name="T383_2" style:family="text">
      <style:text-properties fo:font-size="11pt" style:font-size-asian="11pt" style:font-name-complex="Arial"/>
    </style:style>
    <style:style style:name="T383_3" style:family="text">
      <style:text-properties fo:font-size="11pt" style:font-size-asian="11pt" style:font-name-complex="Arial"/>
    </style:style>
    <style:style style:name="P384" style:family="paragraph" style:parent-style-name="para_20_main"/>
    <style:style style:name="T384_1" style:family="text"/>
    <style:style style:name="T384_2" style:family="text"/>
    <style:style style:name="T384_3" style:family="text"/>
    <style:style style:name="P385" style:family="paragraph" style:parent-style-name="para_20_main"/>
    <style:style style:name="T385_1" style:family="text">
      <style:text-properties fo:font-weight="bold" style:font-weight-asian="bold"/>
    </style:style>
    <style:style style:name="T385_2" style:family="text">
      <style:text-properties fo:font-style="italic" style:font-style-asian="italic"/>
    </style:style>
    <style:style style:name="P386" style:family="paragraph" style:parent-style-name="para_20_main">
      <style:paragraph-properties fo:text-align="justify" fo:margin-left="1.27cm"/>
    </style:style>
    <style:style style:name="T386_1" style:family="text"/>
    <style:style style:name="T386_2" style:family="text"/>
    <style:style style:name="T386_3" style:family="text"/>
    <style:style style:name="T386_4" style:family="text"/>
    <style:style style:name="T386_5" style:family="text"/>
    <style:style style:name="T386_6" style:family="text"/>
    <style:style style:name="T386_7" style:family="text"/>
    <style:style style:name="T386_8" style:family="text"/>
    <style:style style:name="T386_9" style:family="text"/>
    <style:style style:name="T386_10" style:family="text"/>
    <style:style style:name="T386_11" style:family="text"/>
    <style:style style:name="T386_12" style:family="text"/>
    <style:style style:name="T386_13" style:family="text"/>
    <style:style style:name="T386_14" style:family="text"/>
    <style:style style:name="T386_15" style:family="text"/>
    <style:style style:name="T386_16" style:family="text"/>
    <style:style style:name="T386_17" style:family="text"/>
    <style:style style:name="T386_18" style:family="text"/>
    <style:style style:name="P387" style:family="paragraph" style:parent-style-name="para_20_main">
      <style:paragraph-properties fo:text-align="justify" fo:margin-left="1.27cm"/>
    </style:style>
    <style:style style:name="T387_1" style:family="text"/>
    <style:style style:name="T387_2" style:family="text"/>
    <style:style style:name="T387_3" style:family="text"/>
    <style:style style:name="T387_4" style:family="text"/>
    <style:style style:name="T387_5" style:family="text"/>
    <style:style style:name="T387_6" style:family="text"/>
    <style:style style:name="T387_7" style:family="text"/>
    <style:style style:name="T387_8" style:family="text"/>
    <style:style style:name="T387_9" style:family="text"/>
    <style:style style:name="T387_10" style:family="text"/>
    <style:style style:name="T387_11" style:family="text"/>
    <style:style style:name="T387_12" style:family="text"/>
    <style:style style:name="T387_13" style:family="text"/>
    <style:style style:name="T387_14" style:family="text"/>
    <style:style style:name="T387_15" style:family="text"/>
    <style:style style:name="T387_16" style:family="text"/>
    <style:style style:name="P388" style:family="paragraph" style:parent-style-name="para_20_main"/>
    <style:style style:name="T388_1" style:family="text">
      <style:text-properties fo:font-weight="bold" style:font-weight-asian="bold"/>
    </style:style>
    <style:style style:name="T388_2" style:family="text"/>
    <style:style style:name="T388_3" style:family="text">
      <style:text-properties fo:font-style="italic" style:font-style-asian="italic"/>
    </style:style>
    <style:style style:name="P389" style:family="paragraph" style:parent-style-name="para_20_main">
      <style:paragraph-properties fo:margin-left="1.27cm"/>
    </style:style>
    <style:style style:name="T389_1" style:family="text"/>
    <style:style style:name="T389_2" style:family="text"/>
    <style:style style:name="T389_3" style:family="text"/>
    <style:style style:name="T389_4" style:family="text"/>
    <style:style style:name="T389_5" style:family="text"/>
    <style:style style:name="T389_6" style:family="text"/>
    <style:style style:name="T389_7" style:family="text"/>
    <style:style style:name="T389_8" style:family="text"/>
    <style:style style:name="T389_9" style:family="text"/>
    <style:style style:name="T389_10" style:family="text"/>
    <style:style style:name="T389_11" style:family="text"/>
    <style:style style:name="T389_12" style:family="text">
      <style:text-properties style:font-weight-complex="normal"/>
    </style:style>
    <style:style style:name="T389_13" style:family="text">
      <style:text-properties style:font-weight-complex="normal"/>
    </style:style>
    <style:style style:name="P390" style:family="paragraph" style:parent-style-name="para_20_main">
      <style:paragraph-properties fo:margin-left="1.27cm"/>
    </style:style>
    <style:style style:name="T390_1" style:family="text">
      <style:text-properties fo:font-weight="bold" style:font-weight-asian="bold"/>
    </style:style>
    <style:style style:name="T390_2" style:family="text"/>
    <style:style style:name="T390_3" style:family="text">
      <style:text-properties fo:font-style="italic" style:font-style-asian="italic"/>
    </style:style>
    <style:style style:name="P391" style:family="paragraph" style:parent-style-name="para_20_main">
      <style:paragraph-properties fo:margin-left="1.27cm"/>
    </style:style>
    <style:style style:name="T391_1" style:family="text"/>
    <style:style style:name="T391_2" style:family="text"/>
    <style:style style:name="T391_3" style:family="text"/>
    <style:style style:name="T391_4" style:family="text"/>
    <style:style style:name="T391_5" style:family="text"/>
    <style:style style:name="T391_6" style:family="text"/>
    <style:style style:name="T391_7" style:family="text"/>
    <style:style style:name="T391_8" style:family="text"/>
    <style:style style:name="T391_9" style:family="text"/>
    <style:style style:name="T391_10" style:family="text"/>
    <style:style style:name="T391_11" style:family="text"/>
    <style:style style:name="T391_12" style:family="text"/>
    <style:style style:name="T391_13" style:family="text"/>
    <style:style style:name="T391_14" style:family="text"/>
    <style:style style:name="T391_15" style:family="text"/>
    <style:style style:name="T391_16" style:family="text"/>
    <style:style style:name="P392" style:family="paragraph" style:parent-style-name="para_20_main"/>
    <style:style style:name="T392_1" style:family="text">
      <style:text-properties fo:font-weight="bold" style:font-weight-asian="bold"/>
    </style:style>
    <style:style style:name="T392_2" style:family="text"/>
    <style:style style:name="T392_3" style:family="text">
      <style:text-properties fo:font-style="italic" style:font-style-asian="italic"/>
    </style:style>
    <style:style style:name="P393" style:family="paragraph" style:parent-style-name="para_20_main">
      <style:paragraph-properties fo:margin-left="1.27cm"/>
    </style:style>
    <style:style style:name="T393_1" style:family="text"/>
    <style:style style:name="T393_2" style:family="text"/>
    <style:style style:name="T393_3" style:family="text"/>
    <style:style style:name="T393_4" style:family="text"/>
    <style:style style:name="T393_5" style:family="text"/>
    <style:style style:name="T393_6" style:family="text"/>
    <style:style style:name="T393_7" style:family="text"/>
    <style:style style:name="T393_8" style:family="text"/>
    <style:style style:name="T393_9" style:family="text"/>
    <style:style style:name="T393_10" style:family="text"/>
    <style:style style:name="P394" style:family="paragraph" style:parent-style-name="para_20_main">
      <style:paragraph-properties fo:text-align="justify"/>
    </style:style>
    <style:style style:name="T394_1" style:family="text"/>
    <style:style style:name="T394_2" style:family="text"/>
    <style:style style:name="T394_3" style:family="text"/>
    <style:style style:name="T394_4" style:family="text"/>
    <style:style style:name="T394_5" style:family="text"/>
    <style:style style:name="T394_6" style:family="text"/>
    <style:style style:name="T394_7" style:family="text"/>
    <style:style style:name="T394_8" style:family="text"/>
    <style:style style:name="T394_9" style:family="text"/>
    <style:style style:name="T394_10" style:family="text"/>
    <style:style style:name="P395" style:family="paragraph" style:parent-style-name="para_20_title"/>
    <style:style style:name="T395_1" style:family="text">
      <style:text-properties fo:font-size="11pt" style:font-size-asian="11pt" style:font-name-complex="Arial"/>
    </style:style>
    <style:style style:name="T395_2" style:family="text">
      <style:text-properties fo:font-size="11pt" style:font-size-asian="11pt" style:font-name-complex="Arial"/>
    </style:style>
    <style:style style:name="T395_3" style:family="text">
      <style:text-properties fo:font-size="11pt" style:font-size-asian="11pt" style:font-name-complex="Arial"/>
    </style:style>
    <style:style style:name="P396" style:family="paragraph" style:parent-style-name="para_20_main">
      <style:paragraph-properties fo:text-align="justify"/>
    </style:style>
    <style:style style:name="T396_1" style:family="text"/>
    <style:style style:name="T396_2" style:family="text"/>
    <style:style style:name="T396_3" style:family="text"/>
    <style:style style:name="T396_4" style:family="text"/>
    <style:style style:name="T396_5" style:family="text"/>
    <style:style style:name="T396_6" style:family="text"/>
    <style:style style:name="T396_7" style:family="text"/>
    <style:style style:name="T396_8" style:family="text"/>
    <style:style style:name="T396_9" style:family="text"/>
    <style:style style:name="T396_10" style:family="text"/>
    <style:style style:name="P397" style:family="paragraph" style:parent-style-name="Normal">
      <style:text-properties fo:font-style="italic" style:font-style-asian="italic" style:font-style-complex="italic" fo:font-size="11pt" style:font-size-asian="11pt" style:font-name-complex="Arial" style:font-size-complex="11pt" fo:font-weight="bold" style:font-weight-asian="bold" style:font-weight-complex="bold"/>
    </style:style>
    <style:style style:name="P398" style:family="paragraph" style:parent-style-name="Heading_20_2">
      <style:paragraph-properties fo:background-color="#dbe5f1" fo:padding-top="0.035cm" fo:border-top="#000000 0.018cm solid" fo:margin-top="0.071cm" fo:padding-bottom="0.035cm" fo:border-bottom="#000000 0.018cm solid" fo:margin-bottom="0.071cm" fo:padding-left="0.141cm" fo:border-left="#000000 0.018cm solid" fo:padding-right="0.141cm" fo:border-right="#000000 0.018cm solid"/>
      <style:text-properties fo:font-style="normal" style:font-style-asian="normal" fo:font-size="11pt" style:font-size-asian="11pt" style:font-size-complex="11pt"/>
    </style:style>
    <style:style style:name="T398_1" style:family="text">
      <style:text-properties fo:font-style="normal" style:font-style-asian="normal" style:font-style-complex="normal" fo:font-size="11pt" style:font-size-asian="11pt" style:font-size-complex="11pt"/>
    </style:style>
    <style:style style:name="P399" style:family="paragraph" style:parent-style-name="para_20_main">
      <style:paragraph-properties fo:text-align="justify"/>
    </style:style>
    <style:style style:name="T399_1" style:family="text"/>
    <style:style style:name="T399_2" style:family="text"/>
    <style:style style:name="T399_3" style:family="text"/>
    <style:style style:name="T399_4" style:family="text"/>
    <style:style style:name="T399_5" style:family="text"/>
    <style:style style:name="T399_6" style:family="text"/>
    <style:style style:name="T399_7" style:family="text"/>
    <style:style style:name="T399_8" style:family="text"/>
    <style:style style:name="P400" style:family="paragraph" style:parent-style-name="para_20_main">
      <style:paragraph-properties fo:text-align="justify"/>
    </style:style>
    <style:style style:name="T400_1" style:family="text"/>
    <style:style style:name="T400_2" style:family="text"/>
    <style:style style:name="T400_3" style:family="text"/>
    <style:style style:name="T400_4" style:family="text"/>
    <style:style style:name="T400_5" style:family="text"/>
    <style:style style:name="T400_6" style:family="text"/>
    <style:style style:name="T400_7" style:family="text"/>
    <style:style style:name="T400_8" style:family="text"/>
    <style:style style:name="T400_9" style:family="text"/>
    <style:style style:name="T400_10" style:family="text"/>
    <style:style style:name="T400_11" style:family="text"/>
    <style:style style:name="T400_12" style:family="text"/>
    <style:style style:name="T400_13" style:family="text"/>
    <style:style style:name="T400_14" style:family="text"/>
    <style:style style:name="T400_15" style:family="text"/>
    <style:style style:name="T400_16" style:family="text"/>
    <style:style style:name="T400_17" style:family="text"/>
    <style:style style:name="T400_18" style:family="text"/>
    <style:style style:name="T400_19" style:family="text"/>
    <style:style style:name="T400_20" style:family="text"/>
    <style:style style:name="T400_21" style:family="text"/>
    <style:style style:name="T400_22" style:family="text"/>
    <style:style style:name="T400_23" style:family="text"/>
    <style:style style:name="T400_24" style:family="text"/>
    <style:style style:name="T400_25" style:family="text"/>
    <style:style style:name="T400_26" style:family="text"/>
    <style:style style:name="T400_27" style:family="text"/>
    <style:style style:name="P401" style:family="paragraph" style:parent-style-name="para_20_title"/>
    <style:style style:name="T401_1" style:family="text">
      <style:text-properties fo:font-size="11pt" style:font-size-asian="11pt" style:font-name-complex="Arial"/>
    </style:style>
    <style:style style:name="P402" style:family="paragraph" style:parent-style-name="para_20_main">
      <style:paragraph-properties fo:text-align="justify"/>
    </style:style>
    <style:style style:name="T402_1" style:family="text"/>
    <style:style style:name="T402_2" style:family="text"/>
    <style:style style:name="T402_3" style:family="text"/>
    <style:style style:name="T402_4" style:family="text"/>
    <style:style style:name="T402_5" style:family="text"/>
    <style:style style:name="P403" style:family="paragraph" style:parent-style-name="para_20_main">
      <style:paragraph-properties fo:text-align="justify"/>
    </style:style>
    <style:style style:name="T403_1" style:family="text"/>
    <style:style style:name="T403_2" style:family="text"/>
    <style:style style:name="T403_3" style:family="text"/>
    <style:style style:name="T403_4" style:family="text" style:parent-style-name="para_20_main"/>
    <style:style style:name="P404" style:family="paragraph" style:parent-style-name="Footnote_20_text"/>
    <style:style style:name="T404_1" style:family="text"/>
    <style:style style:name="T404_2" style:family="text"/>
    <style:style style:name="T404_3" style:family="text" style:parent-style-name="Internet_20_link"/>
    <style:style style:name="T404_4" style:family="text"/>
    <style:style style:name="T404_5" style:family="text"/>
    <style:style style:name="P405" style:family="paragraph" style:parent-style-name="para_20_main">
      <style:paragraph-properties fo:text-align="justify"/>
    </style:style>
    <style:style style:name="T405_1" style:family="text"/>
    <style:style style:name="T405_2" style:family="text"/>
    <style:style style:name="T405_3" style:family="text" style:parent-style-name="para_20_main"/>
    <style:style style:name="P406" style:family="paragraph" style:parent-style-name="Footnote_20_text"/>
    <style:style style:name="T406_1" style:family="text"/>
    <style:style style:name="T406_2" style:family="text"/>
    <style:style style:name="T406_3" style:family="text" style:parent-style-name="Internet_20_link"/>
    <style:style style:name="T406_4" style:family="text"/>
    <style:style style:name="T406_5" style:family="text"/>
    <style:style style:name="P407" style:family="paragraph" style:parent-style-name="para_20_main">
      <style:paragraph-properties fo:text-align="justify"/>
    </style:style>
    <style:style style:name="T407_1" style:family="text"/>
    <style:style style:name="T407_2" style:family="text"/>
    <style:style style:name="T407_3" style:family="text"/>
    <style:style style:name="T407_4" style:family="text"/>
    <style:style style:name="T407_5" style:family="text"/>
    <style:style style:name="P408" style:family="paragraph" style:parent-style-name="para_20_main">
      <style:paragraph-properties fo:text-align="justify"/>
    </style:style>
    <style:style style:name="T408_1" style:family="text"/>
    <style:style style:name="T408_2" style:family="text"/>
    <style:style style:name="T408_3" style:family="text"/>
    <style:style style:name="T408_4" style:family="text"/>
    <style:style style:name="T408_5" style:family="text"/>
    <style:style style:name="T408_6" style:family="text"/>
    <style:style style:name="T408_7" style:family="text"/>
    <style:style style:name="T408_8" style:family="text"/>
    <style:style style:name="T408_9" style:family="text"/>
    <style:style style:name="T408_10" style:family="text" style:parent-style-name="para_20_main"/>
    <style:style style:name="P409" style:family="paragraph" style:parent-style-name="Footnote_20_text"/>
    <style:style style:name="T409_1" style:family="text"/>
    <style:style style:name="T409_2" style:family="text"/>
    <style:style style:name="T409_3" style:family="text" style:parent-style-name="Internet_20_link"/>
    <style:style style:name="T409_4" style:family="text"/>
    <style:style style:name="T409_5" style:family="text" style:parent-style-name="para_20_main"/>
    <style:style style:name="P410" style:family="paragraph" style:parent-style-name="Footnote_20_text"/>
    <style:style style:name="T410_1" style:family="text"/>
    <style:style style:name="T410_2" style:family="text"/>
    <style:style style:name="T410_3" style:family="text" style:parent-style-name="Internet_20_link"/>
    <style:style style:name="T410_4" style:family="text"/>
    <style:style style:name="P411" style:family="paragraph" style:parent-style-name="para_20_main">
      <style:paragraph-properties fo:text-align="justify"/>
    </style:style>
    <style:style style:name="T411_1" style:family="text"/>
    <style:style style:name="T411_2" style:family="text"/>
    <style:style style:name="T411_3" style:family="text"/>
    <style:style style:name="T411_4" style:family="text"/>
    <style:style style:name="T411_5" style:family="text"/>
    <style:style style:name="T411_6" style:family="text"/>
    <style:style style:name="T411_7" style:family="text"/>
    <style:style style:name="T411_8" style:family="text"/>
    <style:style style:name="T411_9" style:family="text"/>
    <style:style style:name="T411_10" style:family="text"/>
    <style:style style:name="T411_11" style:family="text"/>
    <style:style style:name="T411_12" style:family="text"/>
    <style:style style:name="T411_13" style:family="text"/>
    <style:style style:name="P412" style:family="paragraph" style:parent-style-name="para_20_main">
      <style:paragraph-properties fo:text-align="justify"/>
    </style:style>
    <style:style style:name="T412_1" style:family="text"/>
    <style:style style:name="P413" style:family="paragraph" style:parent-style-name="para_20_main">
      <style:paragraph-properties fo:text-align="justify"/>
    </style:style>
    <style:style style:name="T413_1" style:family="text"/>
    <style:style style:name="T413_2" style:family="text">
      <style:text-properties fo:font-style="italic" style:font-style-asian="italic" style:font-style-complex="italic"/>
    </style:style>
    <style:style style:name="T413_3" style:family="text">
      <style:text-properties fo:font-style="italic" style:font-style-asian="italic" style:font-style-complex="italic"/>
    </style:style>
    <style:style style:name="T413_4" style:family="text">
      <style:text-properties fo:font-style="italic" style:font-style-asian="italic" style:font-style-complex="italic"/>
    </style:style>
    <style:style style:name="T413_5" style:family="text" style:parent-style-name="para_20_main">
      <style:text-properties fo:font-style="italic" style:font-style-asian="italic" style:font-style-complex="italic"/>
    </style:style>
    <style:style style:name="P414" style:family="paragraph" style:parent-style-name="Footnote_20_text"/>
    <style:style style:name="T414_1" style:family="text"/>
    <style:style style:name="T414_2" style:family="text"/>
    <style:style style:name="T414_3" style:family="text" style:parent-style-name="Internet_20_link"/>
    <style:style style:name="T414_4" style:family="text"/>
    <style:style style:name="T414_5" style:family="text"/>
    <style:style style:name="T414_6" style:family="text"/>
    <style:style style:name="T414_7" style:family="text"/>
    <style:style style:name="T414_8" style:family="text"/>
    <style:style style:name="P415" style:family="paragraph" style:parent-style-name="para_20_title">
      <style:paragraph-properties fo:text-align="justify"/>
    </style:style>
    <style:style style:name="T415_1" style:family="text">
      <style:text-properties fo:font-size="11pt" style:font-size-asian="11pt" style:font-name-complex="Arial"/>
    </style:style>
    <style:style style:name="T415_2" style:family="text">
      <style:text-properties fo:font-size="11pt" style:font-size-asian="11pt" style:font-name-complex="Arial"/>
    </style:style>
    <style:style style:name="P416" style:family="paragraph" style:parent-style-name="para_20_main">
      <style:paragraph-properties fo:text-align="justify" fo:margin-top="0cm"/>
    </style:style>
    <style:style style:name="T416_1" style:family="text"/>
    <style:style style:name="T416_2" style:family="text"/>
    <style:style style:name="T416_3" style:family="text"/>
    <style:style style:name="T416_4" style:family="text"/>
    <style:style style:name="T416_5" style:family="text"/>
    <style:style style:name="T416_6" style:family="text"/>
    <style:style style:name="T416_7" style:family="text"/>
    <style:style style:name="T416_8" style:family="text"/>
    <style:style style:name="T416_9" style:family="text"/>
    <style:style style:name="T416_10" style:family="text"/>
    <style:style style:name="T416_11" style:family="text"/>
    <style:style style:name="T416_12" style:family="text"/>
    <style:style style:name="T416_13" style:family="text"/>
    <style:style style:name="T416_14" style:family="text"/>
    <style:style style:name="T416_15" style:family="text"/>
    <style:style style:name="T416_16" style:family="text" style:parent-style-name="para_20_main"/>
    <style:style style:name="P417" style:family="paragraph" style:parent-style-name="Footnote_20_text"/>
    <style:style style:name="T417_1" style:family="text"/>
    <style:style style:name="T417_2" style:family="text"/>
    <style:style style:name="T417_3" style:family="text" style:parent-style-name="Internet_20_link"/>
    <style:style style:name="T417_4" style:family="text"/>
    <style:style style:name="T417_5" style:family="text"/>
    <style:style style:name="T417_6" style:family="text"/>
    <style:style style:name="T417_7" style:family="text"/>
    <style:style style:name="T417_8" style:family="text"/>
    <style:style style:name="T417_9" style:family="text"/>
    <style:style style:name="T417_10" style:family="text"/>
    <style:style style:name="T417_11" style:family="text"/>
    <style:style style:name="T417_12" style:family="text"/>
    <style:style style:name="T417_13" style:family="text"/>
    <style:style style:name="P418" style:family="paragraph" style:parent-style-name="para_20_main">
      <style:paragraph-properties fo:text-align="justify" fo:margin-top="0cm" fo:margin-left="1.27cm"/>
    </style:style>
    <style:style style:name="P419" style:family="paragraph" style:parent-style-name="Heading_20_2">
      <style:paragraph-properties fo:background-color="#dbe5f1" fo:padding-top="0.035cm" fo:border-top="#000000 0.018cm solid" fo:margin-top="0.071cm" fo:padding-bottom="0.035cm" fo:border-bottom="#000000 0.018cm solid" fo:margin-bottom="0.071cm" fo:padding-left="0.141cm" fo:border-left="#000000 0.018cm solid" fo:padding-right="0.141cm" fo:border-right="#000000 0.018cm solid"/>
    </style:style>
    <style:style style:name="T419_1" style:family="text">
      <style:text-properties fo:font-style="normal" style:font-style-asian="normal" fo:font-size="11pt" style:font-size-asian="11pt" style:font-size-complex="11pt"/>
    </style:style>
    <style:style style:name="T419_2" style:family="text">
      <style:text-properties fo:font-style="normal" style:font-style-asian="normal" fo:font-size="11pt" style:font-size-asian="11pt" style:font-size-complex="11pt" fo:font-weight="normal" style:font-weight-asian="normal"/>
    </style:style>
    <style:style style:name="P420" style:family="paragraph" style:parent-style-name="para_20_main"/>
    <style:style style:name="T420_1" style:family="text"/>
    <style:style style:name="P421" style:family="paragraph" style:parent-style-name="para_20_title"/>
    <style:style style:name="T421_1" style:family="text">
      <style:text-properties fo:font-size="11pt" style:font-size-asian="11pt" style:font-name-complex="Arial"/>
    </style:style>
    <style:style style:name="P422" style:family="paragraph" style:parent-style-name="para_20_main">
      <style:paragraph-properties fo:text-align="justify"/>
    </style:style>
    <style:style style:name="T422_1" style:family="text"/>
    <style:style style:name="T422_2" style:family="text"/>
    <style:style style:name="T422_3" style:family="text"/>
    <style:style style:name="T422_4" style:family="text"/>
    <style:style style:name="T422_5" style:family="text"/>
    <style:style style:name="T422_6" style:family="text"/>
    <style:style style:name="T422_7" style:family="text"/>
    <style:style style:name="T422_8" style:family="text"/>
    <style:style style:name="T422_9" style:family="text"/>
    <style:style style:name="T422_10" style:family="text"/>
    <style:style style:name="T422_11" style:family="text"/>
    <style:style style:name="T422_12" style:family="text"/>
    <style:style style:name="T422_13" style:family="text"/>
    <style:style style:name="T422_14" style:family="text"/>
    <style:style style:name="T422_15" style:family="text"/>
    <style:style style:name="T422_16" style:family="text"/>
    <style:style style:name="T422_17" style:family="text"/>
    <style:style style:name="T422_18" style:family="text"/>
    <style:style style:name="T422_19" style:family="text"/>
    <style:style style:name="T422_20" style:family="text"/>
    <style:style style:name="T422_21" style:family="text" style:parent-style-name="para_20_main"/>
    <style:style style:name="P423" style:family="paragraph" style:parent-style-name="Footnote_20_text"/>
    <style:style style:name="T423_1" style:family="text"/>
    <style:style style:name="T423_2" style:family="text"/>
    <style:style style:name="T423_3" style:family="text" style:parent-style-name="Internet_20_link"/>
    <style:style style:name="T423_4" style:family="text"/>
    <style:style style:name="T423_5" style:family="text"/>
    <style:style style:name="T423_6" style:family="text" style:parent-style-name="para_20_main"/>
    <style:style style:name="P424" style:family="paragraph" style:parent-style-name="Footnote_20_text"/>
    <style:style style:name="T424_1" style:family="text"/>
    <style:style style:name="T424_2" style:family="text"/>
    <style:style style:name="T424_3" style:family="text" style:parent-style-name="Internet_20_link"/>
    <style:style style:name="T424_4" style:family="text"/>
    <style:style style:name="T424_5" style:family="text"/>
    <style:style style:name="T424_6" style:family="text" style:parent-style-name="para_20_main"/>
    <style:style style:name="P425" style:family="paragraph" style:parent-style-name="Footnote_20_text"/>
    <style:style style:name="T425_1" style:family="text"/>
    <style:style style:name="T425_2" style:family="text"/>
    <style:style style:name="T425_3" style:family="text" style:parent-style-name="Internet_20_link"/>
    <style:style style:name="T425_4" style:family="text"/>
    <style:style style:name="T425_5" style:family="text"/>
    <style:style style:name="P426" style:family="paragraph" style:parent-style-name="para_20_main"/>
    <style:style style:name="T426_1" style:family="text"/>
    <style:style style:name="T426_2" style:family="text"/>
    <style:style style:name="P427" style:family="paragraph" style:parent-style-name="Normal"/>
    <style:style style:name="Table6" style:family="table">
      <style:table-properties table:align="left" style:width="16.993cm" fo:margin-left="0cm"/>
    </style:style>
    <style:style style:name="Column16" style:family="table-column">
      <style:table-column-properties style:column-width="3.992cm" style:use-optimal-column-width="false"/>
    </style:style>
    <style:style style:name="Column17" style:family="table-column">
      <style:table-column-properties style:column-width="2.251cm" style:use-optimal-column-width="false"/>
    </style:style>
    <style:style style:name="Column18" style:family="table-column">
      <style:table-column-properties style:column-width="2.251cm" style:use-optimal-column-width="false"/>
    </style:style>
    <style:style style:name="Column19" style:family="table-column">
      <style:table-column-properties style:column-width="2.251cm" style:use-optimal-column-width="false"/>
    </style:style>
    <style:style style:name="Column20" style:family="table-column">
      <style:table-column-properties style:column-width="2cm" style:use-optimal-column-width="false"/>
    </style:style>
    <style:style style:name="Column21" style:family="table-column">
      <style:table-column-properties style:column-width="2cm" style:use-optimal-column-width="false"/>
    </style:style>
    <style:style style:name="Column22" style:family="table-column">
      <style:table-column-properties style:column-width="2.249cm" style:use-optimal-column-width="false"/>
    </style:style>
    <style:style style:name="Row29" style:family="table-row">
      <style:table-row-properties style:min-row-height="0.746cm" style:use-optimal-row-height="false"/>
    </style:style>
    <style:style style:name="Cell84" style:family="table-cell">
      <style:table-cell-properties style:vertical-align="middle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no-wrap"/>
    </style:style>
    <style:style style:name="P428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85" style:family="table-cell">
      <style:table-cell-properties style:vertical-align="middle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no-wrap"/>
    </style:style>
    <style:style style:name="P429" style:family="paragraph" style:parent-style-name="Normal">
      <style:paragraph-properties fo:text-align="center" fo:line-height="108%"/>
    </style:style>
    <style:style style:name="T42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86" style:family="table-cell">
      <style:table-cell-properties style:vertical-align="middle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430" style:family="paragraph" style:parent-style-name="Normal">
      <style:paragraph-properties fo:text-align="center"/>
    </style:style>
    <style:style style:name="T43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87" style:family="table-cell">
      <style:table-cell-properties style:vertical-align="middle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431" style:family="paragraph" style:parent-style-name="Normal">
      <style:paragraph-properties fo:text-align="center"/>
    </style:style>
    <style:style style:name="T43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88" style:family="table-cell">
      <style:table-cell-properties style:vertical-align="middle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432" style:family="paragraph" style:parent-style-name="Normal">
      <style:paragraph-properties fo:text-align="center"/>
    </style:style>
    <style:style style:name="T43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89" style:family="table-cell">
      <style:table-cell-properties style:vertical-align="middle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433" style:family="paragraph" style:parent-style-name="Normal">
      <style:paragraph-properties fo:text-align="center"/>
    </style:style>
    <style:style style:name="T43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90" style:family="table-cell">
      <style:table-cell-properties style:vertical-align="middle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no-wrap"/>
    </style:style>
    <style:style style:name="P434" style:family="paragraph" style:parent-style-name="Normal">
      <style:paragraph-properties fo:text-align="center"/>
    </style:style>
    <style:style style:name="T43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Row30" style:family="table-row">
      <style:table-row-properties style:min-row-height="0.377cm" style:use-optimal-row-height="false"/>
    </style:style>
    <style:style style:name="Cell91" style:family="table-cell">
      <style:table-cell-properties style:vertical-align="middle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no-wrap"/>
    </style:style>
    <style:style style:name="P435" style:family="paragraph" style:parent-style-name="Normal">
      <style:paragraph-properties fo:text-align="center"/>
    </style:style>
    <style:style style:name="T43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92" style:family="table-cell">
      <style:table-cell-properties style:vertical-align="middle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no-wrap"/>
    </style:style>
    <style:style style:name="P436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93" style:family="table-cell">
      <style:table-cell-properties style:vertical-align="middle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437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94" style:family="table-cell">
      <style:table-cell-properties style:vertical-align="middle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438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95" style:family="table-cell">
      <style:table-cell-properties style:vertical-align="middle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439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96" style:family="table-cell">
      <style:table-cell-properties style:vertical-align="middle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440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97" style:family="table-cell">
      <style:table-cell-properties style:vertical-align="middle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no-wrap"/>
    </style:style>
    <style:style style:name="P441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31" style:family="table-row">
      <style:table-row-properties style:min-row-height="0.377cm" style:use-optimal-row-height="false"/>
    </style:style>
    <style:style style:name="Cell98" style:family="table-cell">
      <style:table-cell-properties style:vertical-align="middle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no-wrap"/>
    </style:style>
    <style:style style:name="P442" style:family="paragraph" style:parent-style-name="Normal">
      <style:paragraph-properties fo:text-align="center" fo:text-indent="0.706cm"/>
    </style:style>
    <style:style style:name="T44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99" style:family="table-cell">
      <style:table-cell-properties style:vertical-align="middle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no-wrap"/>
    </style:style>
    <style:style style:name="P443" style:family="paragraph" style:parent-style-name="Normal">
      <style:paragraph-properties fo:text-align="center"/>
    </style:style>
    <style:style style:name="T44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00" style:family="table-cell">
      <style:table-cell-properties style:vertical-align="middle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444" style:family="paragraph" style:parent-style-name="Normal">
      <style:paragraph-properties fo:text-align="center"/>
    </style:style>
    <style:style style:name="T44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01" style:family="table-cell">
      <style:table-cell-properties style:vertical-align="middle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445" style:family="paragraph" style:parent-style-name="Normal">
      <style:paragraph-properties fo:text-align="center"/>
    </style:style>
    <style:style style:name="T44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02" style:family="table-cell">
      <style:table-cell-properties style:vertical-align="middle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446" style:family="paragraph" style:parent-style-name="Normal">
      <style:paragraph-properties fo:text-align="center"/>
    </style:style>
    <style:style style:name="T44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03" style:family="table-cell">
      <style:table-cell-properties style:vertical-align="middle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447" style:family="paragraph" style:parent-style-name="Normal">
      <style:paragraph-properties fo:text-align="center"/>
    </style:style>
    <style:style style:name="T44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04" style:family="table-cell">
      <style:table-cell-properties style:vertical-align="middle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no-wrap"/>
    </style:style>
    <style:style style:name="P448" style:family="paragraph" style:parent-style-name="Normal">
      <style:paragraph-properties fo:text-align="center"/>
    </style:style>
    <style:style style:name="T44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32" style:family="table-row">
      <style:table-row-properties style:min-row-height="0.377cm" style:use-optimal-row-height="false"/>
    </style:style>
    <style:style style:name="Cell105" style:family="table-cell">
      <style:table-cell-properties style:vertical-align="middle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no-wrap"/>
    </style:style>
    <style:style style:name="P449" style:family="paragraph" style:parent-style-name="Normal">
      <style:paragraph-properties fo:text-align="center" fo:text-indent="0.706cm"/>
    </style:style>
    <style:style style:name="T44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06" style:family="table-cell">
      <style:table-cell-properties style:vertical-align="middle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no-wrap"/>
    </style:style>
    <style:style style:name="P450" style:family="paragraph" style:parent-style-name="Normal">
      <style:paragraph-properties fo:text-align="center"/>
    </style:style>
    <style:style style:name="T45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07" style:family="table-cell">
      <style:table-cell-properties style:vertical-align="middle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451" style:family="paragraph" style:parent-style-name="Normal">
      <style:paragraph-properties fo:text-align="center"/>
    </style:style>
    <style:style style:name="T45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08" style:family="table-cell">
      <style:table-cell-properties style:vertical-align="middle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452" style:family="paragraph" style:parent-style-name="Normal">
      <style:paragraph-properties fo:text-align="center"/>
    </style:style>
    <style:style style:name="T45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09" style:family="table-cell">
      <style:table-cell-properties style:vertical-align="middle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453" style:family="paragraph" style:parent-style-name="Normal">
      <style:paragraph-properties fo:text-align="center"/>
    </style:style>
    <style:style style:name="T45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10" style:family="table-cell">
      <style:table-cell-properties style:vertical-align="middle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454" style:family="paragraph" style:parent-style-name="Normal">
      <style:paragraph-properties fo:text-align="center"/>
    </style:style>
    <style:style style:name="T45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11" style:family="table-cell">
      <style:table-cell-properties style:vertical-align="middle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no-wrap"/>
    </style:style>
    <style:style style:name="P455" style:family="paragraph" style:parent-style-name="Normal">
      <style:paragraph-properties fo:text-align="center"/>
    </style:style>
    <style:style style:name="T45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33" style:family="table-row">
      <style:table-row-properties style:min-row-height="0.377cm" style:use-optimal-row-height="false"/>
    </style:style>
    <style:style style:name="Cell112" style:family="table-cell">
      <style:table-cell-properties style:vertical-align="middle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no-wrap"/>
    </style:style>
    <style:style style:name="P456" style:family="paragraph" style:parent-style-name="Normal">
      <style:paragraph-properties fo:text-align="center" fo:text-indent="0.706cm" fo:line-height="108%"/>
    </style:style>
    <style:style style:name="T45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13" style:family="table-cell">
      <style:table-cell-properties style:vertical-align="middle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no-wrap"/>
    </style:style>
    <style:style style:name="P457" style:family="paragraph" style:parent-style-name="Normal">
      <style:paragraph-properties fo:text-align="center"/>
    </style:style>
    <style:style style:name="T45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57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14" style:family="table-cell">
      <style:table-cell-properties style:vertical-align="middle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458" style:family="paragraph" style:parent-style-name="Normal">
      <style:paragraph-properties fo:text-align="center"/>
    </style:style>
    <style:style style:name="T45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58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58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15" style:family="table-cell">
      <style:table-cell-properties style:vertical-align="middle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459" style:family="paragraph" style:parent-style-name="Normal">
      <style:paragraph-properties fo:text-align="center"/>
    </style:style>
    <style:style style:name="T45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59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59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16" style:family="table-cell">
      <style:table-cell-properties style:vertical-align="middle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460" style:family="paragraph" style:parent-style-name="Normal">
      <style:paragraph-properties fo:text-align="center"/>
    </style:style>
    <style:style style:name="T46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60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17" style:family="table-cell">
      <style:table-cell-properties style:vertical-align="middle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461" style:family="paragraph" style:parent-style-name="Normal">
      <style:paragraph-properties fo:text-align="center"/>
    </style:style>
    <style:style style:name="T46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61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61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18" style:family="table-cell">
      <style:table-cell-properties style:vertical-align="middle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no-wrap"/>
    </style:style>
    <style:style style:name="P462" style:family="paragraph" style:parent-style-name="Normal">
      <style:paragraph-properties fo:text-align="center"/>
    </style:style>
    <style:style style:name="T46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62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34" style:family="table-row">
      <style:table-row-properties style:min-row-height="0.377cm" style:use-optimal-row-height="false"/>
    </style:style>
    <style:style style:name="Cell119" style:family="table-cell">
      <style:table-cell-properties style:vertical-align="middle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no-wrap"/>
    </style:style>
    <style:style style:name="P463" style:family="paragraph" style:parent-style-name="Normal">
      <style:paragraph-properties fo:text-align="center" fo:text-indent="0.706cm"/>
    </style:style>
    <style:style style:name="T46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20" style:family="table-cell">
      <style:table-cell-properties style:vertical-align="middle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no-wrap"/>
    </style:style>
    <style:style style:name="P464" style:family="paragraph" style:parent-style-name="Normal">
      <style:paragraph-properties fo:text-align="center"/>
    </style:style>
    <style:style style:name="T46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21" style:family="table-cell">
      <style:table-cell-properties style:vertical-align="middle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465" style:family="paragraph" style:parent-style-name="Normal">
      <style:paragraph-properties fo:text-align="center"/>
    </style:style>
    <style:style style:name="T46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22" style:family="table-cell">
      <style:table-cell-properties style:vertical-align="middle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466" style:family="paragraph" style:parent-style-name="Normal">
      <style:paragraph-properties fo:text-align="center"/>
    </style:style>
    <style:style style:name="T46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23" style:family="table-cell">
      <style:table-cell-properties style:vertical-align="middle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467" style:family="paragraph" style:parent-style-name="Normal">
      <style:paragraph-properties fo:text-align="center"/>
    </style:style>
    <style:style style:name="T46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67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67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24" style:family="table-cell">
      <style:table-cell-properties style:vertical-align="middle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468" style:family="paragraph" style:parent-style-name="Normal"/>
    <style:style style:name="T46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68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68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25" style:family="table-cell">
      <style:table-cell-properties style:vertical-align="middle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no-wrap"/>
    </style:style>
    <style:style style:name="P469" style:family="paragraph" style:parent-style-name="Normal">
      <style:paragraph-properties fo:text-align="center"/>
    </style:style>
    <style:style style:name="T46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69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35" style:family="table-row">
      <style:table-row-properties style:min-row-height="0.377cm" style:use-optimal-row-height="false"/>
    </style:style>
    <style:style style:name="Cell126" style:family="table-cell">
      <style:table-cell-properties style:vertical-align="middle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no-wrap"/>
    </style:style>
    <style:style style:name="P470" style:family="paragraph" style:parent-style-name="Normal">
      <style:paragraph-properties fo:text-align="center" fo:text-indent="0.706cm"/>
    </style:style>
    <style:style style:name="T47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27" style:family="table-cell">
      <style:table-cell-properties style:vertical-align="middle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no-wrap"/>
    </style:style>
    <style:style style:name="P471" style:family="paragraph" style:parent-style-name="Normal">
      <style:paragraph-properties fo:text-align="center"/>
    </style:style>
    <style:style style:name="T47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28" style:family="table-cell">
      <style:table-cell-properties style:vertical-align="middle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472" style:family="paragraph" style:parent-style-name="Normal">
      <style:paragraph-properties fo:text-align="center"/>
    </style:style>
    <style:style style:name="T47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29" style:family="table-cell">
      <style:table-cell-properties style:vertical-align="middle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473" style:family="paragraph" style:parent-style-name="Normal">
      <style:paragraph-properties fo:text-align="center"/>
    </style:style>
    <style:style style:name="T47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30" style:family="table-cell">
      <style:table-cell-properties style:vertical-align="middle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474" style:family="paragraph" style:parent-style-name="Normal">
      <style:paragraph-properties fo:text-align="center"/>
    </style:style>
    <style:style style:name="T47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31" style:family="table-cell">
      <style:table-cell-properties style:vertical-align="middle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475" style:family="paragraph" style:parent-style-name="Normal">
      <style:paragraph-properties fo:text-align="center"/>
    </style:style>
    <style:style style:name="T47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32" style:family="table-cell">
      <style:table-cell-properties style:vertical-align="middle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no-wrap"/>
    </style:style>
    <style:style style:name="P476" style:family="paragraph" style:parent-style-name="Normal">
      <style:paragraph-properties fo:text-align="center"/>
    </style:style>
    <style:style style:name="T47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36" style:family="table-row">
      <style:table-row-properties style:min-row-height="0.377cm" style:use-optimal-row-height="false"/>
    </style:style>
    <style:style style:name="Cell133" style:family="table-cell">
      <style:table-cell-properties style:vertical-align="middle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no-wrap"/>
    </style:style>
    <style:style style:name="P477" style:family="paragraph" style:parent-style-name="Normal">
      <style:paragraph-properties fo:text-align="center"/>
    </style:style>
    <style:style style:name="T47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34" style:family="table-cell">
      <style:table-cell-properties style:vertical-align="middle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no-wrap"/>
    </style:style>
    <style:style style:name="P478" style:family="paragraph" style:parent-style-name="Normal">
      <style:paragraph-properties fo:text-align="center"/>
    </style:style>
    <style:style style:name="T47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78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35" style:family="table-cell">
      <style:table-cell-properties style:vertical-align="middle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479" style:family="paragraph" style:parent-style-name="Normal">
      <style:paragraph-properties fo:text-align="center"/>
    </style:style>
    <style:style style:name="T47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79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36" style:family="table-cell">
      <style:table-cell-properties style:vertical-align="middle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480" style:family="paragraph" style:parent-style-name="Normal">
      <style:paragraph-properties fo:text-align="center"/>
    </style:style>
    <style:style style:name="T48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80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37" style:family="table-cell">
      <style:table-cell-properties style:vertical-align="middle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481" style:family="paragraph" style:parent-style-name="Normal">
      <style:paragraph-properties fo:text-align="center"/>
    </style:style>
    <style:style style:name="T48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81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38" style:family="table-cell">
      <style:table-cell-properties style:vertical-align="middle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482" style:family="paragraph" style:parent-style-name="Normal">
      <style:paragraph-properties fo:text-align="center"/>
    </style:style>
    <style:style style:name="T48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82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39" style:family="table-cell">
      <style:table-cell-properties style:vertical-align="middle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no-wrap"/>
    </style:style>
    <style:style style:name="P483" style:family="paragraph" style:parent-style-name="Normal">
      <style:paragraph-properties fo:text-align="center"/>
    </style:style>
    <style:style style:name="T48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83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37" style:family="table-row">
      <style:table-row-properties style:min-row-height="0.377cm" style:use-optimal-row-height="false"/>
    </style:style>
    <style:style style:name="Cell140" style:family="table-cell">
      <style:table-cell-properties style:vertical-align="middle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no-wrap"/>
    </style:style>
    <style:style style:name="P484" style:family="paragraph" style:parent-style-name="Normal">
      <style:paragraph-properties fo:text-align="center"/>
    </style:style>
    <style:style style:name="T484_1" style:family="text">
      <style:text-properties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41" style:family="table-cell">
      <style:table-cell-properties style:vertical-align="middle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no-wrap"/>
    </style:style>
    <style:style style:name="P485" style:family="paragraph" style:parent-style-name="Normal">
      <style:paragraph-properties fo:text-align="center" fo:line-height="108%"/>
    </style:style>
    <style:style style:name="T48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42" style:family="table-cell">
      <style:table-cell-properties style:vertical-align="middle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486" style:family="paragraph" style:parent-style-name="Normal">
      <style:paragraph-properties fo:text-align="center" fo:line-height="108%"/>
    </style:style>
    <style:style style:name="T48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43" style:family="table-cell">
      <style:table-cell-properties style:vertical-align="middle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487" style:family="paragraph" style:parent-style-name="Normal">
      <style:paragraph-properties fo:text-align="center" fo:line-height="108%"/>
    </style:style>
    <style:style style:name="T48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44" style:family="table-cell">
      <style:table-cell-properties style:vertical-align="middle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488" style:family="paragraph" style:parent-style-name="Normal">
      <style:paragraph-properties fo:text-align="center" fo:line-height="108%"/>
    </style:style>
    <style:style style:name="T48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45" style:family="table-cell">
      <style:table-cell-properties style:vertical-align="middle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489" style:family="paragraph" style:parent-style-name="Normal">
      <style:paragraph-properties fo:text-align="center"/>
    </style:style>
    <style:style style:name="T48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46" style:family="table-cell">
      <style:table-cell-properties style:vertical-align="middle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no-wrap"/>
    </style:style>
    <style:style style:name="P490" style:family="paragraph" style:parent-style-name="Normal">
      <style:paragraph-properties fo:text-align="center" fo:line-height="108%"/>
    </style:style>
    <style:style style:name="T49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38" style:family="table-row">
      <style:table-row-properties style:min-row-height="0.377cm" style:use-optimal-row-height="false"/>
    </style:style>
    <style:style style:name="Cell147" style:family="table-cell">
      <style:table-cell-properties style:vertical-align="middle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no-wrap"/>
    </style:style>
    <style:style style:name="P491" style:family="paragraph" style:parent-style-name="Normal">
      <style:paragraph-properties fo:text-align="center"/>
    </style:style>
    <style:style style:name="T491_1" style:family="text">
      <style:text-properties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48" style:family="table-cell">
      <style:table-cell-properties style:vertical-align="middle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no-wrap"/>
    </style:style>
    <style:style style:name="P492" style:family="paragraph" style:parent-style-name="Normal">
      <style:paragraph-properties fo:text-align="center" fo:line-height="108%"/>
    </style:style>
    <style:style style:name="T49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49" style:family="table-cell">
      <style:table-cell-properties style:vertical-align="middle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493" style:family="paragraph" style:parent-style-name="Normal">
      <style:paragraph-properties fo:text-align="center" fo:line-height="108%"/>
    </style:style>
    <style:style style:name="T49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50" style:family="table-cell">
      <style:table-cell-properties style:vertical-align="middle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494" style:family="paragraph" style:parent-style-name="Normal">
      <style:paragraph-properties fo:text-align="center" fo:line-height="108%"/>
    </style:style>
    <style:style style:name="T49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51" style:family="table-cell">
      <style:table-cell-properties style:vertical-align="middle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495" style:family="paragraph" style:parent-style-name="Normal">
      <style:paragraph-properties fo:text-align="center" fo:line-height="108%"/>
    </style:style>
    <style:style style:name="T49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52" style:family="table-cell">
      <style:table-cell-properties style:vertical-align="middle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496" style:family="paragraph" style:parent-style-name="Normal">
      <style:paragraph-properties fo:text-align="center"/>
    </style:style>
    <style:style style:name="T49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53" style:family="table-cell">
      <style:table-cell-properties style:vertical-align="middle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no-wrap"/>
    </style:style>
    <style:style style:name="P497" style:family="paragraph" style:parent-style-name="Normal">
      <style:paragraph-properties fo:text-align="center" fo:line-height="108%"/>
    </style:style>
    <style:style style:name="T49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39" style:family="table-row">
      <style:table-row-properties style:min-row-height="0.377cm" style:use-optimal-row-height="false"/>
    </style:style>
    <style:style style:name="Cell154" style:family="table-cell">
      <style:table-cell-properties style:vertical-align="middle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no-wrap"/>
    </style:style>
    <style:style style:name="P498" style:family="paragraph" style:parent-style-name="Normal">
      <style:paragraph-properties fo:text-align="center"/>
    </style:style>
    <style:style style:name="T49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155" style:family="table-cell">
      <style:table-cell-properties style:vertical-align="middle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no-wrap"/>
    </style:style>
    <style:style style:name="P499" style:family="paragraph" style:parent-style-name="Normal">
      <style:paragraph-properties fo:text-align="center"/>
    </style:style>
    <style:style style:name="T49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99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99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56" style:family="table-cell">
      <style:table-cell-properties style:vertical-align="middle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500" style:family="paragraph" style:parent-style-name="Normal">
      <style:paragraph-properties fo:text-align="center"/>
    </style:style>
    <style:style style:name="T50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57" style:family="table-cell">
      <style:table-cell-properties style:vertical-align="middle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501" style:family="paragraph" style:parent-style-name="Normal">
      <style:paragraph-properties fo:text-align="center"/>
    </style:style>
    <style:style style:name="T50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58" style:family="table-cell">
      <style:table-cell-properties style:vertical-align="middle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502" style:family="paragraph" style:parent-style-name="Normal">
      <style:paragraph-properties fo:text-align="center"/>
    </style:style>
    <style:style style:name="T50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59" style:family="table-cell">
      <style:table-cell-properties style:vertical-align="middle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503" style:family="paragraph" style:parent-style-name="Normal">
      <style:paragraph-properties fo:text-align="center"/>
    </style:style>
    <style:style style:name="T50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60" style:family="table-cell">
      <style:table-cell-properties style:vertical-align="middle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no-wrap"/>
    </style:style>
    <style:style style:name="P504" style:family="paragraph" style:parent-style-name="Normal">
      <style:paragraph-properties fo:text-align="center"/>
    </style:style>
    <style:style style:name="T50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504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505" style:family="paragraph" style:parent-style-name="para_20_main">
      <style:paragraph-properties fo:text-align="justify" fo:break-before="page" fo:margin-left="1.251cm"/>
    </style:style>
    <style:style style:name="T505_1" style:family="text">
      <style:text-properties style:font-name-asian="Arial"/>
    </style:style>
    <style:style style:name="T505_2" style:family="text"/>
    <style:style style:name="T505_3" style:family="text"/>
    <style:style style:name="T505_4" style:family="text"/>
    <style:style style:name="T505_5" style:family="text"/>
    <style:style style:name="T505_6" style:family="text"/>
    <style:style style:name="T505_7" style:family="text"/>
    <style:style style:name="T505_8" style:family="text"/>
    <style:style style:name="T505_9" style:family="text"/>
    <style:style style:name="T505_10" style:family="text"/>
    <style:style style:name="T505_11" style:family="text"/>
    <style:style style:name="T505_12" style:family="text"/>
    <style:style style:name="T505_13" style:family="text"/>
    <style:style style:name="T505_14" style:family="text"/>
    <style:style style:name="T505_15" style:family="text"/>
    <style:style style:name="T505_16" style:family="text"/>
    <style:style style:name="T505_17" style:family="text"/>
    <style:style style:name="P506" style:family="paragraph" style:parent-style-name="para_20_main">
      <style:paragraph-properties fo:text-align="justify" fo:margin-left="1.251cm"/>
      <style:text-properties fo:font-weight="bold" style:font-weight-asian="bold" style:font-weight-complex="normal"/>
    </style:style>
    <style:style style:name="Table7" style:family="table">
      <style:table-properties table:align="center" style:width="18.768cm" fo:margin-left="-0.153cm"/>
    </style:style>
    <style:style style:name="Column23" style:family="table-column">
      <style:table-column-properties style:column-width="1.755cm" style:use-optimal-column-width="false"/>
    </style:style>
    <style:style style:name="Column24" style:family="table-column">
      <style:table-column-properties style:column-width="2.249cm" style:use-optimal-column-width="false"/>
    </style:style>
    <style:style style:name="Column25" style:family="table-column">
      <style:table-column-properties style:column-width="2.249cm" style:use-optimal-column-width="false"/>
    </style:style>
    <style:style style:name="Column26" style:family="table-column">
      <style:table-column-properties style:column-width="1.998cm" style:use-optimal-column-width="false"/>
    </style:style>
    <style:style style:name="Column27" style:family="table-column">
      <style:table-column-properties style:column-width="1.991cm" style:use-optimal-column-width="false"/>
    </style:style>
    <style:style style:name="Column28" style:family="table-column">
      <style:table-column-properties style:column-width="1.249cm" style:use-optimal-column-width="false"/>
    </style:style>
    <style:style style:name="Column29" style:family="table-column">
      <style:table-column-properties style:column-width="2.007cm" style:use-optimal-column-width="false"/>
    </style:style>
    <style:style style:name="Column30" style:family="table-column">
      <style:table-column-properties style:column-width="1.757cm" style:use-optimal-column-width="false"/>
    </style:style>
    <style:style style:name="Column31" style:family="table-column">
      <style:table-column-properties style:column-width="1.748cm" style:use-optimal-column-width="false"/>
    </style:style>
    <style:style style:name="Column32" style:family="table-column">
      <style:table-column-properties style:column-width="1.748cm" style:use-optimal-column-width="false"/>
    </style:style>
    <style:style style:name="Column33" style:family="table-column">
      <style:table-column-properties style:column-width="0.016cm" style:use-optimal-column-width="false"/>
    </style:style>
    <style:style style:name="Row40" style:family="table-row">
      <style:table-row-properties style:min-row-height="0.529cm" style:use-optimal-row-height="false"/>
    </style:style>
    <style:style style:name="Cell161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7" style:family="paragraph" style:parent-style-name="Normal">
      <style:paragraph-properties fo:text-align="center" fo:text-indent="-0.6cm" fo:margin-top="0.212cm" fo:margin-bottom="0.212cm" fo:margin-left="0.6cm"/>
    </style:style>
    <style:style style:name="T507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162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08" style:family="paragraph" style:parent-style-name="Normal">
      <style:paragraph-properties fo:text-align="center" fo:text-indent="-0.6cm" fo:margin-top="0.212cm" fo:margin-bottom="0.212cm" fo:margin-left="0.6cm"/>
    </style:style>
    <style:style style:name="T508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163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09" style:family="paragraph" style:parent-style-name="Normal">
      <style:paragraph-properties fo:text-align="center" fo:text-indent="-0.6cm" fo:margin-top="0.212cm" fo:margin-bottom="0.212cm" fo:margin-left="0.6cm"/>
    </style:style>
    <style:style style:name="T509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164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10" style:family="paragraph" style:parent-style-name="Normal">
      <style:paragraph-properties fo:text-align="center" fo:text-indent="-0.6cm" fo:margin-top="0.212cm" fo:margin-bottom="0.212cm" fo:margin-left="0.6cm"/>
    </style:style>
    <style:style style:name="T510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165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11" style:family="paragraph" style:parent-style-name="Normal">
      <style:paragraph-properties fo:text-align="center" fo:text-indent="-0.6cm" fo:margin-top="0.212cm" fo:margin-bottom="0.212cm" fo:margin-left="0.6cm"/>
    </style:style>
    <style:style style:name="T511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166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12" style:family="paragraph" style:parent-style-name="Normal">
      <style:paragraph-properties fo:text-align="center" fo:text-indent="-0.6cm" fo:margin-top="0.212cm" fo:margin-bottom="0.212cm" fo:margin-left="0.6cm"/>
    </style:style>
    <style:style style:name="T512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167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13" style:family="paragraph" style:parent-style-name="Normal">
      <style:paragraph-properties fo:text-align="center" fo:text-indent="-0.6cm" fo:margin-top="0.212cm" fo:margin-bottom="0.212cm" fo:margin-left="0.6cm"/>
    </style:style>
    <style:style style:name="T513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13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168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14" style:family="paragraph" style:parent-style-name="Normal">
      <style:paragraph-properties fo:text-align="center" fo:text-indent="-0.6cm" fo:margin-top="0.212cm" fo:margin-bottom="0.212cm" fo:margin-left="0.6cm"/>
    </style:style>
    <style:style style:name="T514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14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169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15" style:family="paragraph" style:parent-style-name="Normal">
      <style:paragraph-properties fo:text-align="center" fo:text-indent="-0.6cm" fo:margin-top="0.212cm" fo:margin-bottom="0.212cm" fo:margin-left="0.6cm"/>
    </style:style>
    <style:style style:name="T515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15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170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6" style:family="paragraph" style:parent-style-name="Normal">
      <style:paragraph-properties fo:text-align="center" fo:text-indent="-0.6cm" fo:margin-top="0.212cm" fo:margin-bottom="0.212cm" fo:margin-left="0.6cm"/>
    </style:style>
    <style:style style:name="T516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16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16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16_4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41" style:family="table-row">
      <style:table-row-properties style:min-row-height="0.556cm" style:use-optimal-row-height="false"/>
    </style:style>
    <style:style style:name="Cell1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7" style:family="paragraph" style:parent-style-name="Normal">
      <style:paragraph-properties fo:text-align="center" fo:text-indent="-0.6cm" fo:margin-top="0.212cm" fo:margin-bottom="0.212cm" fo:margin-left="0.6cm"/>
    </style:style>
    <style:style style:name="T517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172" style:family="table-cell">
      <style:table-cell-properties fo:background-color="#dbeef3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18" style:family="paragraph" style:parent-style-name="Normal">
      <style:paragraph-properties fo:text-align="center" fo:text-indent="-0.6cm" fo:margin-top="0.212cm" fo:margin-bottom="0.212cm" fo:margin-left="0.6cm"/>
    </style:style>
    <style:style style:name="T518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173" style:family="table-cell">
      <style:table-cell-properties fo:background-color="#dbeef3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19" style:family="paragraph" style:parent-style-name="Normal">
      <style:paragraph-properties fo:text-align="center" fo:text-indent="-0.078cm" fo:margin-top="0.212cm" fo:margin-bottom="0.212cm" fo:margin-left="0.078cm"/>
    </style:style>
    <style:style style:name="T519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174" style:family="table-cell">
      <style:table-cell-properties fo:background-color="#dbeef3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20" style:family="paragraph" style:parent-style-name="Normal">
      <style:paragraph-properties fo:text-align="center" fo:text-indent="-0.6cm" fo:margin-top="0.212cm" fo:margin-bottom="0.212cm" fo:margin-left="0.6cm"/>
    </style:style>
    <style:style style:name="T520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175" style:family="table-cell">
      <style:table-cell-properties fo:background-color="#dbeef3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21" style:family="paragraph" style:parent-style-name="Normal">
      <style:paragraph-properties fo:text-align="center" fo:text-indent="-0.6cm" fo:margin-top="0.212cm" fo:margin-bottom="0.212cm" fo:margin-left="0.6cm"/>
    </style:style>
    <style:style style:name="T521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176" style:family="table-cell">
      <style:table-cell-properties fo:background-color="#dbeef3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22" style:family="paragraph" style:parent-style-name="Normal">
      <style:paragraph-properties fo:text-align="center" fo:text-indent="-0.6cm" fo:margin-top="0.212cm" fo:margin-bottom="0.212cm" fo:margin-left="0.6cm"/>
    </style:style>
    <style:style style:name="T522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177" style:family="table-cell">
      <style:table-cell-properties fo:background-color="#dbeef3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23" style:family="paragraph" style:parent-style-name="Normal">
      <style:paragraph-properties fo:text-align="center" fo:text-indent="-0.6cm" fo:margin-top="0.212cm" fo:margin-bottom="0.212cm" fo:margin-left="0.6cm"/>
    </style:style>
    <style:style style:name="T523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178" style:family="table-cell">
      <style:table-cell-properties fo:background-color="#dbeef3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24" style:family="paragraph" style:parent-style-name="Normal">
      <style:paragraph-properties fo:text-align="center" fo:text-indent="-0.6cm" fo:margin-top="0.212cm" fo:margin-bottom="0.212cm" fo:margin-left="0.6cm"/>
    </style:style>
    <style:style style:name="T524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179" style:family="table-cell">
      <style:table-cell-properties fo:background-color="#dbeef3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25" style:family="paragraph" style:parent-style-name="Normal">
      <style:paragraph-properties fo:text-align="center" fo:text-indent="-0.6cm" fo:margin-top="0.212cm" fo:margin-bottom="0.212cm" fo:margin-left="0.6cm"/>
    </style:style>
    <style:style style:name="T525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180" style:family="table-cell">
      <style:table-cell-properties fo:background-color="#dbeef3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6" style:family="paragraph" style:parent-style-name="Normal">
      <style:paragraph-properties fo:text-indent="-0.6cm" fo:margin-top="0.212cm" fo:margin-bottom="0.212cm" fo:margin-left="0.6cm"/>
    </style:style>
    <style:style style:name="T526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26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26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42" style:family="table-row">
      <style:table-row-properties style:min-row-height="0.556cm" style:use-optimal-row-height="false"/>
    </style:style>
    <style:style style:name="Cell1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7" style:family="paragraph" style:parent-style-name="Normal">
      <style:paragraph-properties fo:text-align="center" fo:text-indent="-0.6cm" fo:margin-top="0.212cm" fo:margin-bottom="0.212cm" fo:margin-left="0.6cm"/>
    </style:style>
    <style:style style:name="T527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182" style:family="table-cell">
      <style:table-cell-properties fo:background-color="#e5e0ec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28" style:family="paragraph" style:parent-style-name="Normal">
      <style:paragraph-properties fo:text-align="center" fo:text-indent="-0.6cm" fo:margin-top="0.212cm" fo:margin-bottom="0.212cm" fo:margin-left="0.6cm"/>
    </style:style>
    <style:style style:name="T528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183" style:family="table-cell">
      <style:table-cell-properties fo:background-color="#e5e0ec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29" style:family="paragraph" style:parent-style-name="Normal">
      <style:paragraph-properties fo:text-align="center" fo:margin-top="0.212cm" fo:margin-bottom="0.212cm"/>
    </style:style>
    <style:style style:name="T529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184" style:family="table-cell">
      <style:table-cell-properties fo:background-color="#e5e0ec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30" style:family="paragraph" style:parent-style-name="Normal">
      <style:paragraph-properties fo:text-align="center" fo:text-indent="-0.6cm" fo:margin-top="0.212cm" fo:margin-bottom="0.212cm" fo:margin-left="0.6cm"/>
    </style:style>
    <style:style style:name="T530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185" style:family="table-cell">
      <style:table-cell-properties fo:background-color="#e5e0ec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31" style:family="paragraph" style:parent-style-name="Normal">
      <style:paragraph-properties fo:text-align="center" fo:text-indent="-0.6cm" fo:margin-top="0.212cm" fo:margin-bottom="0.212cm" fo:margin-left="0.6cm"/>
    </style:style>
    <style:style style:name="T531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31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186" style:family="table-cell">
      <style:table-cell-properties fo:background-color="#e5e0ec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32" style:family="paragraph" style:parent-style-name="Normal">
      <style:paragraph-properties fo:text-align="center" fo:text-indent="-0.6cm" fo:margin-top="0.212cm" fo:margin-bottom="0.212cm" fo:margin-left="0.6cm"/>
    </style:style>
    <style:style style:name="T532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187" style:family="table-cell">
      <style:table-cell-properties fo:background-color="#e5e0ec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33" style:family="paragraph" style:parent-style-name="Normal">
      <style:paragraph-properties fo:text-align="center" fo:text-indent="-0.6cm" fo:margin-top="0.212cm" fo:margin-bottom="0.212cm" fo:margin-left="0.6cm"/>
    </style:style>
    <style:style style:name="T533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33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188" style:family="table-cell">
      <style:table-cell-properties fo:background-color="#e5e0ec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34" style:family="paragraph" style:parent-style-name="Normal">
      <style:paragraph-properties fo:text-align="center" fo:text-indent="-0.6cm" fo:margin-top="0.212cm" fo:margin-bottom="0.212cm" fo:margin-left="0.6cm"/>
    </style:style>
    <style:style style:name="T534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189" style:family="table-cell">
      <style:table-cell-properties fo:background-color="#e5e0ec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35" style:family="paragraph" style:parent-style-name="Normal">
      <style:paragraph-properties fo:text-align="center" fo:text-indent="-0.6cm" fo:margin-top="0.212cm" fo:margin-bottom="0.212cm" fo:margin-left="0.6cm"/>
    </style:style>
    <style:style style:name="T535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35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35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35_4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190" style:family="table-cell">
      <style:table-cell-properties fo:background-color="#e5e0ec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6" style:family="paragraph" style:parent-style-name="Normal">
      <style:paragraph-properties fo:text-indent="-0.6cm" fo:margin-top="0.212cm" fo:margin-bottom="0.212cm" fo:margin-left="0.6cm"/>
    </style:style>
    <style:style style:name="T536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36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36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36_4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36_5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43" style:family="table-row">
      <style:table-row-properties style:min-row-height="0.529cm" style:use-optimal-row-height="false"/>
    </style:style>
    <style:style style:name="Cell191" style:family="table-cell">
      <style:table-cell-properties style:vertical-align="middle" fo:border-top="#000000 0.018cm solid" fo:padding-left="0.19cm" fo:padding-right="0.19cm" fo:border-right="#000000 0.018cm solid" fo:wrap-option="wrap"/>
    </style:style>
    <style:style style:name="P537" style:family="paragraph" style:parent-style-name="Normal">
      <style:paragraph-properties fo:text-align="center" fo:margin-top="0.212cm" fo:margin-bottom="0.212cm"/>
    </style:style>
    <style:style style:name="T537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192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38" style:family="paragraph" style:parent-style-name="Normal">
      <style:paragraph-properties fo:text-align="center" fo:text-indent="-0.6cm" fo:margin-top="0.212cm" fo:margin-bottom="0.212cm" fo:margin-left="0.6cm"/>
    </style:style>
    <style:style style:name="T538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193" style:family="table-cell">
      <style:table-cell-properties fo:background-color="#dbe5f1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39" style:family="paragraph" style:parent-style-name="Normal">
      <style:paragraph-properties fo:text-align="center" fo:text-indent="-0.6cm" fo:margin-top="0.212cm" fo:margin-bottom="0.212cm" fo:margin-left="0.6cm"/>
    </style:style>
    <style:style style:name="T539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39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39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194" style:family="table-cell">
      <style:table-cell-properties fo:background-color="#dbe5f1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0" style:family="paragraph" style:parent-style-name="Normal">
      <style:paragraph-properties fo:text-align="center" fo:text-indent="-0.6cm" fo:margin-top="0.212cm" fo:margin-bottom="0.212cm" fo:margin-left="0.6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44" style:family="table-row">
      <style:table-row-properties style:min-row-height="0.529cm" style:use-optimal-row-height="false"/>
    </style:style>
    <style:style style:name="Cell195" style:family="table-cell">
      <style:table-cell-properties style:vertical-align="middle" fo:padding-left="0.19cm" fo:padding-right="0.19cm" fo:wrap-option="wrap"/>
    </style:style>
    <style:style style:name="P541" style:family="paragraph" style:parent-style-name="Normal">
      <style:paragraph-properties fo:text-align="center" fo:text-indent="-0.6cm" fo:margin-top="0.212cm" fo:margin-bottom="0.212cm" fo:margin-left="0.6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196" style:family="table-cell">
      <style:table-cell-properties style:vertical-align="middle" fo:padding-left="0.19cm" fo:padding-right="0.19cm" fo:wrap-option="no-wrap"/>
    </style:style>
    <style:style style:name="P542" style:family="paragraph" style:parent-style-name="Normal">
      <style:paragraph-properties fo:text-align="center" fo:text-indent="-0.6cm" fo:margin-top="0.212cm" fo:margin-bottom="0.212cm" fo:margin-left="0.6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197" style:family="table-cell">
      <style:table-cell-properties style:vertical-align="middle" fo:padding-left="0.19cm" fo:padding-right="0.19cm" fo:wrap-option="no-wrap"/>
    </style:style>
    <style:style style:name="P543" style:family="paragraph" style:parent-style-name="Normal">
      <style:paragraph-properties fo:text-align="center" fo:text-indent="-0.6cm" fo:margin-top="0.212cm" fo:margin-bottom="0.212cm" fo:margin-left="0.6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198" style:family="table-cell">
      <style:table-cell-properties style:vertical-align="middle" fo:padding-left="0.19cm" fo:padding-right="0.19cm" fo:border-right="#000000 0.018cm solid" fo:wrap-option="no-wrap"/>
    </style:style>
    <style:style style:name="P544" style:family="paragraph" style:parent-style-name="Normal">
      <style:paragraph-properties fo:text-align="center" fo:text-indent="-0.6cm" fo:margin-top="0.212cm" fo:margin-bottom="0.212cm" fo:margin-left="0.6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199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45" style:family="paragraph" style:parent-style-name="Normal">
      <style:paragraph-properties fo:text-align="center" fo:text-indent="-0.6cm" fo:margin-top="0.212cm" fo:margin-bottom="0.212cm" fo:margin-left="0.6cm"/>
    </style:style>
    <style:style style:name="T545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200" style:family="table-cell">
      <style:table-cell-properties fo:background-color="#e5e0ec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46" style:family="paragraph" style:parent-style-name="Normal">
      <style:paragraph-properties fo:text-align="center" fo:text-indent="-0.6cm" fo:margin-top="0.212cm" fo:margin-bottom="0.212cm" fo:margin-left="0.6cm"/>
    </style:style>
    <style:style style:name="T546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46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46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46_4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201" style:family="table-cell">
      <style:table-cell-properties fo:background-color="#e5e0ec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7" style:family="paragraph" style:parent-style-name="Normal">
      <style:paragraph-properties fo:text-align="center" fo:text-indent="-0.6cm" fo:margin-top="0.212cm" fo:margin-bottom="0.212cm" fo:margin-left="0.6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45" style:family="table-row">
      <style:table-row-properties style:min-row-height="0.556cm" style:use-optimal-row-height="false"/>
    </style:style>
    <style:style style:name="Cell202" style:family="table-cell">
      <style:table-cell-properties style:vertical-align="middle" fo:padding-left="0.19cm" fo:padding-right="0.19cm" fo:wrap-option="wrap"/>
    </style:style>
    <style:style style:name="P548" style:family="paragraph" style:parent-style-name="Normal">
      <style:paragraph-properties fo:text-align="center" fo:text-indent="-0.6cm" fo:margin-top="0.212cm" fo:margin-bottom="0.212cm" fo:margin-left="0.6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203" style:family="table-cell">
      <style:table-cell-properties style:vertical-align="middle" fo:padding-left="0.19cm" fo:padding-right="0.19cm" fo:wrap-option="no-wrap"/>
    </style:style>
    <style:style style:name="P549" style:family="paragraph" style:parent-style-name="Normal">
      <style:paragraph-properties fo:text-align="center" fo:text-indent="-0.6cm" fo:margin-top="0.212cm" fo:margin-bottom="0.212cm" fo:margin-left="0.6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204" style:family="table-cell">
      <style:table-cell-properties style:vertical-align="middle" fo:padding-left="0.19cm" fo:padding-right="0.19cm" fo:wrap-option="no-wrap"/>
    </style:style>
    <style:style style:name="P550" style:family="paragraph" style:parent-style-name="Normal">
      <style:paragraph-properties fo:text-align="center" fo:text-indent="-0.6cm" fo:margin-top="0.212cm" fo:margin-bottom="0.212cm" fo:margin-left="0.6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205" style:family="table-cell">
      <style:table-cell-properties style:vertical-align="middle" fo:padding-left="0.19cm" fo:padding-right="0.19cm" fo:wrap-option="no-wrap"/>
    </style:style>
    <style:style style:name="P551" style:family="paragraph" style:parent-style-name="Normal">
      <style:paragraph-properties fo:text-align="center" fo:text-indent="-0.6cm" fo:margin-top="0.212cm" fo:margin-bottom="0.212cm" fo:margin-left="0.6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206" style:family="table-cell">
      <style:table-cell-properties style:vertical-align="middle" fo:padding-left="0.19cm" fo:padding-right="0.19cm" fo:wrap-option="no-wrap"/>
    </style:style>
    <style:style style:name="P552" style:family="paragraph" style:parent-style-name="Normal">
      <style:paragraph-properties fo:text-align="center" fo:text-indent="-0.6cm" fo:margin-top="0.212cm" fo:margin-bottom="0.212cm" fo:margin-left="0.6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207" style:family="table-cell">
      <style:table-cell-properties style:vertical-align="middle" fo:padding-left="0.19cm" fo:padding-right="0.19cm" fo:border-right="#000000 0.018cm solid" fo:wrap-option="no-wrap"/>
    </style:style>
    <style:style style:name="P553" style:family="paragraph" style:parent-style-name="Normal">
      <style:paragraph-properties fo:text-align="center" fo:text-indent="-0.6cm" fo:margin-top="0.212cm" fo:margin-bottom="0.212cm" fo:margin-left="0.6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208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54" style:family="paragraph" style:parent-style-name="Normal">
      <style:paragraph-properties fo:text-align="center" fo:text-indent="-0.6cm" fo:margin-top="0.212cm" fo:margin-bottom="0.212cm" fo:margin-left="0.6cm"/>
    </style:style>
    <style:style style:name="T554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2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55" style:family="paragraph" style:parent-style-name="Normal">
      <style:paragraph-properties fo:text-align="center" fo:text-indent="-0.6cm" fo:margin-top="0.212cm" fo:margin-bottom="0.212cm" fo:margin-left="0.6cm"/>
    </style:style>
    <style:style style:name="T555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555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555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2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6" style:family="paragraph" style:parent-style-name="Normal">
      <style:paragraph-properties fo:text-align="center" fo:text-indent="-0.6cm" fo:margin-top="0.212cm" fo:margin-bottom="0.212cm" fo:margin-left="0.6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46" style:family="table-row">
      <style:table-row-properties style:min-row-height="1.429cm" style:use-optimal-row-height="false"/>
    </style:style>
    <style:style style:name="Cell211" style:family="table-cell">
      <style:table-cell-properties style:vertical-align="middle" fo:padding-left="0.19cm" fo:padding-right="0.19cm" fo:wrap-option="wrap"/>
    </style:style>
    <style:style style:name="P557" style:family="paragraph" style:parent-style-name="Normal">
      <style:paragraph-properties fo:text-align="center" fo:text-indent="-0.6cm" fo:margin-top="0.212cm" fo:margin-bottom="0.212cm" fo:margin-left="0.6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212" style:family="table-cell">
      <style:table-cell-properties style:vertical-align="middle" fo:padding-left="0.19cm" fo:padding-right="0.19cm" fo:wrap-option="no-wrap"/>
    </style:style>
    <style:style style:name="P558" style:family="paragraph" style:parent-style-name="Normal">
      <style:paragraph-properties fo:text-align="center" fo:text-indent="-0.6cm" fo:margin-top="0.212cm" fo:margin-bottom="0.212cm" fo:margin-left="0.6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213" style:family="table-cell">
      <style:table-cell-properties style:vertical-align="middle" fo:padding-left="0.19cm" fo:padding-right="0.19cm" fo:wrap-option="no-wrap"/>
    </style:style>
    <style:style style:name="P559" style:family="paragraph" style:parent-style-name="Normal">
      <style:paragraph-properties fo:text-align="center" fo:text-indent="-0.6cm" fo:margin-top="0.212cm" fo:margin-bottom="0.212cm" fo:margin-left="0.6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214" style:family="table-cell">
      <style:table-cell-properties style:vertical-align="middle" fo:padding-left="0.19cm" fo:padding-right="0.19cm" fo:wrap-option="no-wrap"/>
    </style:style>
    <style:style style:name="P560" style:family="paragraph" style:parent-style-name="Normal">
      <style:paragraph-properties fo:text-align="center" fo:text-indent="-0.6cm" fo:margin-top="0.212cm" fo:margin-bottom="0.212cm" fo:margin-left="0.6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215" style:family="table-cell">
      <style:table-cell-properties style:vertical-align="middle" fo:padding-left="0.19cm" fo:padding-right="0.19cm" fo:wrap-option="no-wrap"/>
    </style:style>
    <style:style style:name="P561" style:family="paragraph" style:parent-style-name="Normal">
      <style:paragraph-properties fo:text-align="center" fo:text-indent="-0.6cm" fo:margin-top="0.212cm" fo:margin-bottom="0.212cm" fo:margin-left="0.6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216" style:family="table-cell">
      <style:table-cell-properties style:vertical-align="middle" fo:padding-left="0.19cm" fo:padding-right="0.19cm" fo:border-right="#000000 0.018cm solid" fo:wrap-option="no-wrap"/>
    </style:style>
    <style:style style:name="P562" style:family="paragraph" style:parent-style-name="Normal">
      <style:paragraph-properties fo:text-align="center" fo:text-indent="-0.6cm" fo:margin-top="0.212cm" fo:margin-bottom="0.212cm" fo:margin-left="0.6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217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63" style:family="paragraph" style:parent-style-name="Normal">
      <style:paragraph-properties fo:text-align="center" fo:text-indent="-0.6cm" fo:margin-top="0.212cm" fo:margin-bottom="0.212cm" fo:margin-left="0.6cm"/>
    </style:style>
    <style:style style:name="T563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2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564" style:family="paragraph" style:parent-style-name="Normal">
      <style:paragraph-properties fo:text-align="center" fo:text-indent="-0.6cm" fo:margin-top="0.212cm" fo:margin-bottom="0.212cm" fo:margin-left="0.6cm"/>
    </style:style>
    <style:style style:name="T564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2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5" style:family="paragraph" style:parent-style-name="Normal">
      <style:paragraph-properties fo:text-align="center" fo:text-indent="-0.6cm" fo:margin-top="0.212cm" fo:margin-bottom="0.212cm" fo:margin-left="0.6cm"/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P566" style:family="paragraph" style:parent-style-name="para_20_main">
      <style:paragraph-properties fo:margin-left="0cm"/>
    </style:style>
    <style:style style:name="P567" style:family="paragraph" style:parent-style-name="para_20_main">
      <style:paragraph-properties fo:text-align="justify"/>
      <style:text-properties style:font-name-asian="Arial"/>
    </style:style>
    <style:style style:name="T567_1" style:family="text">
      <style:text-properties style:font-name-asian="Arial"/>
    </style:style>
    <style:style style:name="P568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568_1" style:family="text">
      <style:text-properties fo:font-size="11pt" style:font-name-asian="Arial" style:font-size-asian="11pt" style:font-name-complex="Arial" style:font-size-complex="11pt"/>
    </style:style>
    <style:style style:name="P569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569_1" style:family="text">
      <style:text-properties fo:font-size="11pt" style:font-name-asian="Arial" style:font-size-asian="11pt" style:font-name-complex="Arial" style:font-size-complex="11pt"/>
    </style:style>
    <style:style style:name="P570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570_1" style:family="text">
      <style:text-properties fo:font-size="11pt" style:font-name-asian="Arial" style:font-size-asian="11pt" style:font-name-complex="Arial" style:font-size-complex="11pt"/>
    </style:style>
    <style:style style:name="P571" style:family="paragraph" style:parent-style-name="Normal">
      <style:paragraph-properties fo:break-before="page"/>
    </style:style>
    <style:style style:name="P572" style:family="paragraph" style:parent-style-name="para_20_main">
      <style:paragraph-properties fo:text-align="justify"/>
    </style:style>
    <style:style style:name="T572_1" style:family="text"/>
    <style:style style:name="T572_2" style:family="text"/>
    <style:style style:name="T572_3" style:family="text"/>
    <style:style style:name="T572_4" style:family="text"/>
    <style:style style:name="T572_5" style:family="text"/>
    <style:style style:name="T572_6" style:family="text"/>
    <style:style style:name="P573" style:family="paragraph" style:parent-style-name="para_20_main">
      <style:paragraph-properties fo:text-align="justify"/>
    </style:style>
    <style:style style:name="T573_1" style:family="text"/>
    <style:style style:name="T573_2" style:family="text"/>
    <style:style style:name="T573_3" style:family="text"/>
    <style:style style:name="T573_4" style:family="text"/>
    <style:style style:name="T573_5" style:family="text"/>
    <style:style style:name="T573_6" style:family="text"/>
    <style:style style:name="T573_7" style:family="text"/>
    <style:style style:name="T573_8" style:family="text"/>
    <style:style style:name="T573_9" style:family="text"/>
    <style:style style:name="T573_10" style:family="text"/>
    <style:style style:name="T573_11" style:family="text"/>
    <style:style style:name="T573_12" style:family="text"/>
    <style:style style:name="T573_13" style:family="text"/>
    <style:style style:name="T573_14" style:family="text"/>
    <style:style style:name="T573_15" style:family="text"/>
    <style:style style:name="T573_16" style:family="text"/>
    <style:style style:name="T573_17" style:family="text"/>
    <style:style style:name="T573_18" style:family="text"/>
    <style:style style:name="T573_19" style:family="text"/>
    <style:style style:name="T573_20" style:family="text"/>
    <style:style style:name="T573_21" style:family="text"/>
    <style:style style:name="T573_22" style:family="text"/>
    <style:style style:name="T573_23" style:family="text"/>
    <style:style style:name="T573_24" style:family="text"/>
    <style:style style:name="T573_25" style:family="text"/>
    <style:style style:name="T573_26" style:family="text"/>
    <style:style style:name="T573_27" style:family="text"/>
    <style:style style:name="T573_28" style:family="text"/>
    <style:style style:name="T573_29" style:family="text"/>
    <style:style style:name="T573_30" style:family="text"/>
    <style:style style:name="T573_31" style:family="text"/>
    <style:style style:name="T573_32" style:family="text"/>
    <style:style style:name="P574" style:family="paragraph" style:parent-style-name="Normal">
      <style:text-properties fo:font-size="11pt" style:font-size-asian="11pt" style:font-name-complex="Arial" style:font-size-complex="11pt"/>
    </style:style>
    <style:style style:name="P575" style:family="paragraph" style:parent-style-name="Heading_20_2">
      <style:paragraph-properties fo:background-color="#dbe5f1" fo:padding-top="0.035cm" fo:border-top="#000000 0.018cm solid" fo:margin-top="0.071cm" fo:padding-bottom="0.035cm" fo:border-bottom="#000000 0.018cm solid" fo:margin-bottom="0.071cm" fo:padding-left="0.141cm" fo:border-left="#000000 0.018cm solid" fo:padding-right="0.141cm" fo:border-right="#000000 0.018cm solid"/>
      <style:text-properties fo:font-style="normal" style:font-style-asian="normal" fo:font-size="11pt" style:font-size-asian="11pt" style:font-size-complex="11pt"/>
    </style:style>
    <style:style style:name="T575_1" style:family="text">
      <style:text-properties fo:font-style="normal" style:font-style-asian="normal" fo:font-size="11pt" style:font-size-asian="11pt" style:font-size-complex="11pt"/>
    </style:style>
    <style:style style:name="P576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577" style:family="paragraph" style:parent-style-name="para_20_main"/>
    <style:style style:name="T577_1" style:family="text"/>
    <style:style style:name="P578" style:family="paragraph" style:parent-style-name="para_20_title"/>
    <style:style style:name="T578_1" style:family="text">
      <style:text-properties fo:font-size="11pt" style:font-size-asian="11pt" style:font-name-complex="Arial"/>
    </style:style>
    <style:style style:name="P579" style:family="paragraph" style:parent-style-name="para_20_title">
      <style:paragraph-properties fo:text-align="justify"/>
    </style:style>
    <style:style style:name="T579_1" style:family="text">
      <style:text-properties fo:font-size="11pt" style:font-size-asian="11pt" style:font-name-complex="Arial" fo:font-weight="normal" style:font-weight-asian="normal"/>
    </style:style>
    <style:style style:name="T579_2" style:family="text">
      <style:text-properties fo:font-size="11pt" style:font-size-asian="11pt" style:font-name-complex="Arial" fo:font-weight="normal" style:font-weight-asian="normal"/>
    </style:style>
    <style:style style:name="T579_3" style:family="text">
      <style:text-properties fo:font-size="11pt" style:font-size-asian="11pt" style:font-name-complex="Arial" fo:font-weight="normal" style:font-weight-asian="normal"/>
    </style:style>
    <style:style style:name="T579_4" style:family="text">
      <style:text-properties fo:font-size="11pt" style:font-size-asian="11pt" style:font-name-complex="Arial" fo:font-weight="normal" style:font-weight-asian="normal"/>
    </style:style>
    <style:style style:name="T579_5" style:family="text">
      <style:text-properties fo:font-size="11pt" style:font-size-asian="11pt" style:font-name-complex="Arial" fo:font-weight="normal" style:font-weight-asian="normal"/>
    </style:style>
    <style:style style:name="T579_6" style:family="text">
      <style:text-properties fo:font-size="11pt" style:font-size-asian="11pt" style:font-name-complex="Arial" fo:font-weight="normal" style:font-weight-asian="normal"/>
    </style:style>
    <style:style style:name="T579_7" style:family="text">
      <style:text-properties fo:font-size="11pt" style:font-size-asian="11pt" style:font-name-complex="Arial" fo:font-weight="normal" style:font-weight-asian="normal"/>
    </style:style>
    <style:style style:name="T579_8" style:family="text">
      <style:text-properties fo:font-size="11pt" style:font-size-asian="11pt" style:font-name-complex="Arial" fo:font-weight="normal" style:font-weight-asian="normal"/>
    </style:style>
    <style:style style:name="T579_9" style:family="text">
      <style:text-properties fo:font-size="11pt" style:font-size-asian="11pt" style:font-name-complex="Arial" fo:font-weight="normal" style:font-weight-asian="normal"/>
    </style:style>
    <style:style style:name="T579_10" style:family="text">
      <style:text-properties fo:font-size="11pt" style:font-size-asian="11pt" style:font-name-complex="Arial" fo:font-weight="normal" style:font-weight-asian="normal"/>
    </style:style>
    <style:style style:name="T579_11" style:family="text">
      <style:text-properties fo:font-size="11pt" style:font-size-asian="11pt" style:font-name-complex="Arial" fo:font-weight="normal" style:font-weight-asian="normal"/>
    </style:style>
    <style:style style:name="T579_12" style:family="text">
      <style:text-properties fo:font-size="11pt" style:font-size-asian="11pt" style:font-name-complex="Arial" fo:font-weight="normal" style:font-weight-asian="normal"/>
    </style:style>
    <style:style style:name="T579_13" style:family="text">
      <style:text-properties fo:font-size="11pt" style:font-size-asian="11pt" style:font-name-complex="Arial" fo:font-weight="normal" style:font-weight-asian="normal"/>
    </style:style>
    <style:style style:name="T579_14" style:family="text">
      <style:text-properties fo:font-size="11pt" style:font-size-asian="11pt" style:font-name-complex="Arial" fo:font-weight="normal" style:font-weight-asian="normal"/>
    </style:style>
    <style:style style:name="T579_15" style:family="text">
      <style:text-properties fo:font-size="11pt" style:font-size-asian="11pt" style:font-name-complex="Arial" fo:font-weight="normal" style:font-weight-asian="normal"/>
    </style:style>
    <style:style style:name="T579_16" style:family="text">
      <style:text-properties fo:font-size="11pt" style:font-size-asian="11pt" style:font-name-complex="Arial" fo:font-weight="normal" style:font-weight-asian="normal"/>
    </style:style>
    <style:style style:name="T579_17" style:family="text">
      <style:text-properties fo:font-size="11pt" style:font-size-asian="11pt" style:font-name-complex="Arial" fo:font-weight="normal" style:font-weight-asian="normal"/>
    </style:style>
    <style:style style:name="T579_18" style:family="text">
      <style:text-properties fo:font-size="11pt" style:font-size-asian="11pt" style:font-name-complex="Arial" fo:font-weight="normal" style:font-weight-asian="normal"/>
    </style:style>
    <style:style style:name="T579_19" style:family="text">
      <style:text-properties fo:font-size="11pt" style:font-size-asian="11pt" style:font-name-complex="Arial" fo:font-weight="normal" style:font-weight-asian="normal"/>
    </style:style>
    <style:style style:name="T579_20" style:family="text">
      <style:text-properties fo:font-size="11pt" style:font-size-asian="11pt" style:font-name-complex="Arial" fo:font-weight="normal" style:font-weight-asian="normal"/>
    </style:style>
    <style:style style:name="P580" style:family="paragraph" style:parent-style-name="para_20_title">
      <style:paragraph-properties fo:text-align="justify"/>
    </style:style>
    <style:style style:name="T580_1" style:family="text">
      <style:text-properties fo:font-size="11pt" style:font-size-asian="11pt" style:font-name-complex="Arial" fo:font-weight="normal" style:font-weight-asian="normal"/>
    </style:style>
    <style:style style:name="T580_2" style:family="text">
      <style:text-properties fo:font-size="11pt" style:font-size-asian="11pt" style:font-name-complex="Arial" fo:font-weight="normal" style:font-weight-asian="normal" style:font-weight-complex="bold"/>
    </style:style>
    <style:style style:name="T580_3" style:family="text">
      <style:text-properties fo:font-size="11pt" style:font-size-asian="11pt" style:font-name-complex="Arial" fo:font-weight="normal" style:font-weight-asian="normal" style:font-weight-complex="bold"/>
    </style:style>
    <style:style style:name="T580_4" style:family="text">
      <style:text-properties fo:font-size="11pt" style:font-size-asian="11pt" style:font-name-complex="Arial" fo:font-weight="normal" style:font-weight-asian="normal" style:font-weight-complex="bold"/>
    </style:style>
    <style:style style:name="T580_5" style:family="text">
      <style:text-properties fo:font-size="11pt" style:font-size-asian="11pt" style:font-name-complex="Arial" fo:font-weight="normal" style:font-weight-asian="normal" style:font-weight-complex="bold"/>
    </style:style>
    <style:style style:name="T580_6" style:family="text">
      <style:text-properties fo:font-size="11pt" style:font-size-asian="11pt" style:font-name-complex="Arial" fo:font-weight="normal" style:font-weight-asian="normal"/>
    </style:style>
    <style:style style:name="T580_7" style:family="text">
      <style:text-properties fo:font-size="11pt" style:font-size-asian="11pt" style:font-name-complex="Arial" fo:font-weight="normal" style:font-weight-asian="normal"/>
    </style:style>
    <style:style style:name="T580_8" style:family="text">
      <style:text-properties fo:font-size="11pt" style:font-size-asian="11pt" style:font-name-complex="Arial" fo:font-weight="normal" style:font-weight-asian="normal"/>
    </style:style>
    <style:style style:name="P581" style:family="paragraph" style:parent-style-name="para_20_title"/>
    <style:style style:name="T581_1" style:family="text">
      <style:text-properties fo:font-size="11pt" style:font-size-asian="11pt" style:font-name-complex="Arial"/>
    </style:style>
    <style:style style:name="P582" style:family="paragraph" style:parent-style-name="para_20_main">
      <style:paragraph-properties fo:text-align="justify"/>
    </style:style>
    <style:style style:name="T582_1" style:family="text"/>
    <style:style style:name="P583" style:family="paragraph" style:parent-style-name="para_20_main">
      <style:paragraph-properties fo:text-align="justify"/>
    </style:style>
    <style:style style:name="T583_1" style:family="text"/>
    <style:style style:name="T583_2" style:family="text"/>
    <style:style style:name="T583_3" style:family="text"/>
    <style:style style:name="T583_4" style:family="text"/>
    <style:style style:name="T583_5" style:family="text"/>
    <style:style style:name="T583_6" style:family="text"/>
    <style:style style:name="P584" style:family="paragraph" style:parent-style-name="Normal">
      <style:paragraph-properties fo:break-before="page"/>
    </style:style>
    <style:style style:name="P585" style:family="paragraph" style:parent-style-name="para_20_title">
      <style:text-properties fo:font-size="11pt" style:font-size-asian="11pt" style:font-name-complex="Arial"/>
    </style:style>
    <style:style style:name="P586" style:family="paragraph" style:parent-style-name="para_20_title"/>
    <style:style style:name="T586_1" style:family="text">
      <style:text-properties fo:font-size="11pt" style:font-size-asian="11pt" style:font-name-complex="Arial"/>
    </style:style>
    <style:style style:name="P587" style:family="paragraph" style:parent-style-name="para_20_main">
      <style:paragraph-properties fo:text-align="justify"/>
    </style:style>
    <style:style style:name="T587_1" style:family="text"/>
    <style:style style:name="T587_2" style:family="text"/>
    <style:style style:name="T587_3" style:family="text"/>
    <style:style style:name="T587_4" style:family="text"/>
    <style:style style:name="T587_5" style:family="text"/>
    <style:style style:name="P588" style:family="paragraph" style:parent-style-name="para_20_main">
      <style:paragraph-properties fo:margin-top="0cm" fo:margin-left="0.63cm"/>
    </style:style>
    <style:style style:name="Table8" style:family="table">
      <style:table-properties table:align="left" style:width="18.761cm" fo:margin-left="0cm"/>
    </style:style>
    <style:style style:name="Column34" style:family="table-column">
      <style:table-column-properties style:column-width="2.78cm"/>
    </style:style>
    <style:style style:name="Column35" style:family="table-column">
      <style:table-column-properties style:column-width="3.487cm"/>
    </style:style>
    <style:style style:name="Column36" style:family="table-column">
      <style:table-column-properties style:column-width="2.24cm"/>
    </style:style>
    <style:style style:name="Column37" style:family="table-column">
      <style:table-column-properties style:column-width="1.94cm"/>
    </style:style>
    <style:style style:name="Column38" style:family="table-column">
      <style:table-column-properties style:column-width="1.94cm"/>
    </style:style>
    <style:style style:name="Column39" style:family="table-column">
      <style:table-column-properties style:column-width="4.433cm"/>
    </style:style>
    <style:style style:name="Column40" style:family="table-column">
      <style:table-column-properties style:column-width="1.94cm"/>
    </style:style>
    <style:style style:name="Row47" style:family="table-row">
      <style:table-row-properties style:min-row-height="1.094cm"/>
    </style:style>
    <style:style style:name="Cell220" style:family="table-cell">
      <style:table-cell-properties fo:background-color="#b8cce4"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589" style:family="paragraph" style:parent-style-name="Normal"/>
    <style:style style:name="T58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221" style:family="table-cell">
      <style:table-cell-properties fo:background-color="#b8cce4"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590" style:family="paragraph" style:parent-style-name="Normal"/>
    <style:style style:name="T59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222" style:family="table-cell">
      <style:table-cell-properties fo:background-color="#b8cce4"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591" style:family="paragraph" style:parent-style-name="Normal"/>
    <style:style style:name="T59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223" style:family="table-cell">
      <style:table-cell-properties fo:background-color="#b8cce4"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592" style:family="paragraph" style:parent-style-name="Normal"/>
    <style:style style:name="T59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224" style:family="table-cell">
      <style:table-cell-properties fo:background-color="#b8cce4"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593" style:family="paragraph" style:parent-style-name="Normal"/>
    <style:style style:name="T59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225" style:family="table-cell">
      <style:table-cell-properties fo:background-color="#b8cce4"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594" style:family="paragraph" style:parent-style-name="Normal"/>
    <style:style style:name="T59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226" style:family="table-cell">
      <style:table-cell-properties fo:background-color="#b8cce4"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595" style:family="paragraph" style:parent-style-name="Normal"/>
    <style:style style:name="T59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Row48" style:family="table-row">
      <style:table-row-properties style:min-row-height="0.771cm"/>
    </style:style>
    <style:style style:name="Cell227" style:family="table-cell">
      <style:table-cell-properties fo:background-color="#dbe5f1"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596" style:family="paragraph" style:parent-style-name="Normal"/>
    <style:style style:name="T59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228" style:family="table-cell">
      <style:table-cell-properties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597" style:family="paragraph" style:parent-style-name="Normal"/>
    <style:style style:name="T59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597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229" style:family="table-cell">
      <style:table-cell-properties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598" style:family="paragraph" style:parent-style-name="Normal"/>
    <style:style style:name="T59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230" style:family="table-cell">
      <style:table-cell-properties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599" style:family="paragraph" style:parent-style-name="Normal"/>
    <style:style style:name="T59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231" style:family="table-cell">
      <style:table-cell-properties fo:background-color="#ff0000"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600" style:family="paragraph" style:parent-style-name="Normal"/>
    <style:style style:name="T60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232" style:family="table-cell">
      <style:table-cell-properties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601" style:family="paragraph" style:parent-style-name="Normal">
      <style:paragraph-properties fo:text-align="justify"/>
    </style:style>
    <style:style style:name="T60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01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01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01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01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602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603" style:family="paragraph" style:parent-style-name="Normal">
      <style:paragraph-properties fo:text-align="justify"/>
    </style:style>
    <style:style style:name="T60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233" style:family="table-cell">
      <style:table-cell-properties fo:background-color="#ffc000"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604" style:family="paragraph" style:parent-style-name="Normal"/>
    <style:style style:name="T60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49" style:family="table-row">
      <style:table-row-properties style:min-row-height="0.663cm"/>
    </style:style>
    <style:style style:name="Cell234" style:family="table-cell">
      <style:table-cell-properties fo:background-color="#dbe5f1"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605" style:family="paragraph" style:parent-style-name="Normal"/>
    <style:style style:name="T60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235" style:family="table-cell">
      <style:table-cell-properties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606" style:family="paragraph" style:parent-style-name="Normal"/>
    <style:style style:name="T60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06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06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06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236" style:family="table-cell">
      <style:table-cell-properties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607" style:family="paragraph" style:parent-style-name="Normal"/>
    <style:style style:name="T60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237" style:family="table-cell">
      <style:table-cell-properties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608" style:family="paragraph" style:parent-style-name="Normal"/>
    <style:style style:name="T60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238" style:family="table-cell">
      <style:table-cell-properties fo:background-color="#ff0000"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609" style:family="paragraph" style:parent-style-name="Normal"/>
    <style:style style:name="T60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239" style:family="table-cell">
      <style:table-cell-properties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610" style:family="paragraph" style:parent-style-name="Normal">
      <style:paragraph-properties fo:text-align="justify"/>
    </style:style>
    <style:style style:name="T61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10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10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10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10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10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240" style:family="table-cell">
      <style:table-cell-properties fo:background-color="#ffff00"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611" style:family="paragraph" style:parent-style-name="Normal"/>
    <style:style style:name="T61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50" style:family="table-row">
      <style:table-row-properties style:min-row-height="0.663cm"/>
    </style:style>
    <style:style style:name="Cell241" style:family="table-cell">
      <style:table-cell-properties fo:background-color="#dbe5f1"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612" style:family="paragraph" style:parent-style-name="Normal"/>
    <style:style style:name="T61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242" style:family="table-cell">
      <style:table-cell-properties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613" style:family="paragraph" style:parent-style-name="Normal"/>
    <style:style style:name="T61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13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13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13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13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13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13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243" style:family="table-cell">
      <style:table-cell-properties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614" style:family="paragraph" style:parent-style-name="Normal"/>
    <style:style style:name="T61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244" style:family="table-cell">
      <style:table-cell-properties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615" style:family="paragraph" style:parent-style-name="Normal"/>
    <style:style style:name="T61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245" style:family="table-cell">
      <style:table-cell-properties fo:background-color="#ffc000"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616" style:family="paragraph" style:parent-style-name="Normal"/>
    <style:style style:name="T61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246" style:family="table-cell">
      <style:table-cell-properties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617" style:family="paragraph" style:parent-style-name="Normal">
      <style:paragraph-properties fo:text-align="justify"/>
    </style:style>
    <style:style style:name="T61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T617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T617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T617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T617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T617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T617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T617_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T617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P618" style:family="paragraph" style:parent-style-name="Normal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247" style:family="table-cell">
      <style:table-cell-properties fo:background-color="#ffff00"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619" style:family="paragraph" style:parent-style-name="Normal"/>
    <style:style style:name="T61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51" style:family="table-row">
      <style:table-row-properties style:min-row-height="2.205cm"/>
    </style:style>
    <style:style style:name="Cell248" style:family="table-cell">
      <style:table-cell-properties fo:background-color="#dbe5f1"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620" style:family="paragraph" style:parent-style-name="Normal"/>
    <style:style style:name="T62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249" style:family="table-cell">
      <style:table-cell-properties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621" style:family="paragraph" style:parent-style-name="Normal"/>
    <style:style style:name="T62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250" style:family="table-cell">
      <style:table-cell-properties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622" style:family="paragraph" style:parent-style-name="Normal"/>
    <style:style style:name="T62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251" style:family="table-cell">
      <style:table-cell-properties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623" style:family="paragraph" style:parent-style-name="Normal"/>
    <style:style style:name="T62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252" style:family="table-cell">
      <style:table-cell-properties fo:background-color="#ffc000"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624" style:family="paragraph" style:parent-style-name="Normal"/>
    <style:style style:name="T62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253" style:family="table-cell">
      <style:table-cell-properties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625" style:family="paragraph" style:parent-style-name="Normal">
      <style:paragraph-properties fo:text-align="justify"/>
    </style:style>
    <style:style style:name="T62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25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25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25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25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25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254" style:family="table-cell">
      <style:table-cell-properties fo:background-color="#ffff00"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626" style:family="paragraph" style:parent-style-name="Normal"/>
    <style:style style:name="T62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52" style:family="table-row">
      <style:table-row-properties style:min-row-height="2.205cm"/>
    </style:style>
    <style:style style:name="Cell255" style:family="table-cell">
      <style:table-cell-properties fo:background-color="#dbe5f1"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627" style:family="paragraph" style:parent-style-name="Normal"/>
    <style:style style:name="T62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627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256" style:family="table-cell">
      <style:table-cell-properties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628" style:family="paragraph" style:parent-style-name="Normal"/>
    <style:style style:name="T62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257" style:family="table-cell">
      <style:table-cell-properties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629" style:family="paragraph" style:parent-style-name="Normal"/>
    <style:style style:name="T62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258" style:family="table-cell">
      <style:table-cell-properties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630" style:family="paragraph" style:parent-style-name="Normal"/>
    <style:style style:name="T63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259" style:family="table-cell">
      <style:table-cell-properties fo:background-color="#ffc000"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631" style:family="paragraph" style:parent-style-name="Normal"/>
    <style:style style:name="T63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260" style:family="table-cell">
      <style:table-cell-properties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632" style:family="paragraph" style:parent-style-name="Normal"/>
    <style:style style:name="T63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261" style:family="table-cell">
      <style:table-cell-properties fo:background-color="#ffff00"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633" style:family="paragraph" style:parent-style-name="Normal"/>
    <style:style style:name="T63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53" style:family="table-row">
      <style:table-row-properties style:min-row-height="2.205cm"/>
    </style:style>
    <style:style style:name="Cell262" style:family="table-cell">
      <style:table-cell-properties fo:background-color="#dbe5f1"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634" style:family="paragraph" style:parent-style-name="Normal"/>
    <style:style style:name="T63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634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263" style:family="table-cell">
      <style:table-cell-properties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635" style:family="paragraph" style:parent-style-name="Normal"/>
    <style:style style:name="T63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264" style:family="table-cell">
      <style:table-cell-properties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636" style:family="paragraph" style:parent-style-name="Normal"/>
    <style:style style:name="T63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265" style:family="table-cell">
      <style:table-cell-properties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637" style:family="paragraph" style:parent-style-name="Normal"/>
    <style:style style:name="T63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37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266" style:family="table-cell">
      <style:table-cell-properties fo:background-color="#ffff00"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638" style:family="paragraph" style:parent-style-name="Normal"/>
    <style:style style:name="T63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267" style:family="table-cell">
      <style:table-cell-properties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639" style:family="paragraph" style:parent-style-name="Normal"/>
    <style:style style:name="T63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39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39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268" style:family="table-cell">
      <style:table-cell-properties fo:background-color="#00b050" style:vertical-align="top" fo:padding-top="0.101cm" fo:border-top="#000000 0.018cm solid" fo:padding-bottom="0.101cm" fo:border-bottom="#000000 0.018cm solid" fo:padding-left="0.15cm" fo:border-left="#000000 0.018cm solid" fo:padding-right="0.15cm" fo:border-right="#000000 0.018cm solid" fo:wrap-option="wrap"/>
    </style:style>
    <style:style style:name="P640" style:family="paragraph" style:parent-style-name="Normal"/>
    <style:style style:name="T64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641" style:family="paragraph" style:parent-style-name="Normal">
      <style:text-properties fo:font-size="11pt" style:font-size-asian="11pt" style:font-name-complex="Arial" style:font-size-complex="11pt"/>
    </style:style>
    <style:style style:name="P642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643" style:family="paragraph" style:parent-style-name="Normal">
      <style:paragraph-properties fo:break-before="page"/>
    </style:style>
    <style:style style:name="P644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645" style:family="paragraph" style:parent-style-name="Normal"/>
    <style:style style:name="T645_1" style:family="text">
      <style:text-properties fo:font-size="11pt" style:font-size-asian="11pt" style:font-name-complex="Arial" style:font-size-complex="11pt" fo:font-weight="bold" style:font-weight-asian="bold"/>
    </style:style>
    <style:style style:name="P646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647" style:family="paragraph" style:parent-style-name="Normal">
      <style:text-properties fo:font-size="11pt" style:font-size-asian="11pt" style:font-name-complex="Arial" style:font-size-complex="11pt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margin-left="0.318cm" fo:border-right="#000000 0.018cm solid" fo:margin-right="0.318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marker-end-width="0.37cm" draw:marker-end="msArrowEnd_20_5"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" style:family="graphic" style:parent-style-name="Normal">
      <style:graphic-properties draw:marker-end-width="0.37cm" draw:marker-end="msArrowEnd_20_5"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" style:family="graphic" style:parent-style-name="Normal">
      <style:graphic-properties draw:marker-end-width="0.37cm" draw:marker-end="msArrowEnd_20_5"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" style:family="graphic" style:parent-style-name="Normal">
      <style:graphic-properties draw:marker-end-width="0.37cm" draw:marker-end="msArrowEnd_20_5"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9" style:family="graphic">
      <style:graphic-properties draw:stroke="solid" svg:stroke-width="0.071cm" svg:stroke-color="#385d8a" draw:fill-color="#244061" fo:background-color="#244061" fo:border-top="#385d8a 0.071cm solid" fo:border-bottom="#385d8a 0.071cm solid" fo:border-left="#385d8a 0.071cm solid" fo:border-right="#385d8a 0.071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48" style:family="paragraph" style:parent-style-name="Normal">
      <style:paragraph-properties fo:text-align="center" fo:margin-top="0cm" fo:margin-bottom="0cm"/>
    </style:style>
    <style:style style:name="T648_1" style:family="text">
      <style:text-properties fo:color="#ffffff" fo:font-size="9pt" style:font-size-asian="9pt" style:font-size-complex="9pt" fo:language="en" fo:country="US" fo:font-weight="bold" style:font-weight-asian="bold" style:font-weight-complex="bold" style:letter-kerning="true"/>
    </style:style>
    <style:style style:name="P649" style:family="paragraph" style:parent-style-name="Normal">
      <style:paragraph-properties fo:text-align="center" fo:margin-top="0cm" fo:margin-bottom="0cm"/>
    </style:style>
    <style:style style:name="T649_1" style:family="text">
      <style:text-properties fo:font-style="italic" style:font-style-asian="italic" style:font-style-complex="italic" fo:color="#ffffff" fo:font-size="9pt" style:font-size-asian="9pt" style:font-size-complex="9pt" fo:language="en" fo:country="US" fo:font-weight="bold" style:font-weight-asian="bold" style:font-weight-complex="bold" style:letter-kerning="true"/>
    </style:style>
    <style:style style:name="FR10" style:family="graphic">
      <style:graphic-properties draw:stroke="solid" svg:stroke-width="0.071cm" svg:stroke-color="#385d8a" draw:fill-color="#5f497a" fo:background-color="#5f497a" fo:border-top="#385d8a 0.071cm solid" fo:border-bottom="#385d8a 0.071cm solid" fo:border-left="#385d8a 0.071cm solid" fo:border-right="#385d8a 0.071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50" style:family="paragraph" style:parent-style-name="Normal">
      <style:paragraph-properties fo:text-align="center" fo:margin-top="0cm" fo:margin-bottom="0cm"/>
    </style:style>
    <style:style style:name="T650_1" style:family="text">
      <style:text-properties fo:color="#ffffff" fo:font-size="6pt" style:font-size-asian="6pt" style:font-size-complex="6pt" fo:language="en" fo:country="US" style:letter-kerning="true"/>
    </style:style>
    <style:style style:name="FR11" style:family="graphic">
      <style:graphic-properties draw:stroke="solid" svg:stroke-width="0.071cm" svg:stroke-color="#385d8a" draw:fill-color="#5f497a" fo:background-color="#5f497a" fo:border-top="#385d8a 0.071cm solid" fo:border-bottom="#385d8a 0.071cm solid" fo:border-left="#385d8a 0.071cm solid" fo:border-right="#385d8a 0.071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51" style:family="paragraph" style:parent-style-name="Normal">
      <style:paragraph-properties fo:text-align="center" fo:margin-top="0cm" fo:margin-bottom="0cm"/>
    </style:style>
    <style:style style:name="T651_1" style:family="text">
      <style:text-properties fo:font-style="italic" style:font-style-asian="italic" style:font-style-complex="italic" fo:color="#ffffff" fo:font-size="6pt" style:font-size-asian="6pt" style:font-size-complex="6pt" fo:language="en" fo:country="US" style:letter-kerning="true"/>
    </style:style>
    <style:style style:name="FR12" style:family="graphic">
      <style:graphic-properties draw:stroke="solid" svg:stroke-width="0.071cm" svg:stroke-color="#385d8a" draw:fill-color="#5f497a" fo:background-color="#5f497a" fo:border-top="#385d8a 0.071cm solid" fo:border-bottom="#385d8a 0.071cm solid" fo:border-left="#385d8a 0.071cm solid" fo:border-right="#385d8a 0.071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52" style:family="paragraph" style:parent-style-name="Normal">
      <style:paragraph-properties fo:text-align="center" fo:margin-top="0cm" fo:margin-bottom="0cm"/>
    </style:style>
    <style:style style:name="T652_1" style:family="text">
      <style:text-properties fo:color="#ffffff" fo:font-size="6pt" style:font-size-asian="6pt" style:font-size-complex="6pt" fo:language="en" fo:country="US" style:letter-kerning="true"/>
    </style:style>
    <style:style style:name="FR13" style:family="graphic">
      <style:graphic-properties draw:stroke="solid" svg:stroke-width="0.071cm" svg:stroke-color="#385d8a" draw:fill-color="#5f497a" fo:background-color="#5f497a" fo:border-top="#385d8a 0.071cm solid" fo:border-bottom="#385d8a 0.071cm solid" fo:border-left="#385d8a 0.071cm solid" fo:border-right="#385d8a 0.071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53" style:family="paragraph" style:parent-style-name="Normal">
      <style:paragraph-properties fo:text-align="center" fo:margin-top="0cm" fo:margin-bottom="0cm"/>
    </style:style>
    <style:style style:name="T653_1" style:family="text">
      <style:text-properties fo:color="#ffffff" fo:font-size="6pt" style:font-size-asian="6pt" style:font-size-complex="6pt" fo:language="en" fo:country="US" style:letter-kerning="true"/>
    </style:style>
    <style:style style:name="FR14" style:family="graphic">
      <style:graphic-properties draw:stroke="solid" svg:stroke-width="0.071cm" svg:stroke-color="#385d8a" draw:fill-color="#5f497a" fo:background-color="#5f497a" fo:border-top="#385d8a 0.071cm solid" fo:border-bottom="#385d8a 0.071cm solid" fo:border-left="#385d8a 0.071cm solid" fo:border-right="#385d8a 0.071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54" style:family="paragraph" style:parent-style-name="Normal">
      <style:paragraph-properties fo:text-align="center" fo:margin-top="0cm" fo:margin-bottom="0cm"/>
    </style:style>
    <style:style style:name="T654_1" style:family="text">
      <style:text-properties fo:font-style="italic" style:font-style-asian="italic" style:font-style-complex="italic" fo:color="#ffffff" fo:font-size="6pt" style:font-size-asian="6pt" style:font-size-complex="6pt" fo:language="en" fo:country="US" style:letter-kerning="true"/>
    </style:style>
    <style:style style:name="FR15" style:family="graphic">
      <style:graphic-properties draw:stroke="solid" svg:stroke-width="0.071cm" svg:stroke-color="#385d8a" draw:fill-color="#5f497a" fo:background-color="#5f497a" fo:border-top="#385d8a 0.071cm solid" fo:border-bottom="#385d8a 0.071cm solid" fo:border-left="#385d8a 0.071cm solid" fo:border-right="#385d8a 0.071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55" style:family="paragraph" style:parent-style-name="Normal">
      <style:paragraph-properties fo:text-align="center" fo:margin-top="0cm" fo:margin-bottom="0cm"/>
    </style:style>
    <style:style style:name="T655_1" style:family="text">
      <style:text-properties fo:font-style="italic" style:font-style-asian="italic" style:font-style-complex="italic" fo:color="#ffffff" fo:font-size="6pt" style:font-size-asian="6pt" style:font-size-complex="6pt" fo:language="en" fo:country="US" style:letter-kerning="true"/>
    </style:style>
    <style:style style:name="FR16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7" style:family="graphic">
      <style:graphic-properties draw:marker-end-width="0.37cm" draw:marker-end="msArrowEnd_20_5"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8" style:family="graphic">
      <style:graphic-properties draw:marker-end-width="0.37cm" draw:marker-end="msArrowEnd_20_5"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9" style:family="graphic">
      <style:graphic-properties draw:marker-end-width="0.37cm" draw:marker-end="msArrowEnd_20_5"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0" style:family="graphic">
      <style:graphic-properties draw:marker-end-width="0.37cm" draw:marker-end="msArrowEnd_20_5"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1" style:family="graphic">
      <style:graphic-properties draw:marker-end-width="0.37cm" draw:marker-end="msArrowEnd_20_5"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2" style:family="graphic">
      <style:graphic-properties draw:marker-end-width="0.37cm" draw:marker-end="msArrowEnd_20_5"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3" style:family="graphic">
      <style:graphic-properties draw:marker-end-width="0.37cm" draw:marker-end="msArrowEnd_20_5"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4" style:family="graphic">
      <style:graphic-properties draw:marker-end-width="0.37cm" draw:marker-end="msArrowEnd_20_5"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5" style:family="graphic">
      <style:graphic-properties draw:marker-end-width="0.37cm" draw:marker-end="msArrowEnd_20_5"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6" style:family="graphic">
      <style:graphic-properties draw:marker-end-width="0.37cm" draw:marker-end="msArrowEnd_20_5"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7" style:family="graphic">
      <style:graphic-properties draw:marker-end-width="0.37cm" draw:marker-end="msArrowEnd_20_5"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8" style:family="graphic">
      <style:graphic-properties draw:marker-end-width="0.37cm" draw:marker-end="msArrowEnd_20_5"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9" style:family="graphic">
      <style:graphic-properties draw:marker-end-width="0.37cm" draw:marker-end="msArrowEnd_20_5"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0" style:family="graphic">
      <style:graphic-properties draw:marker-end-width="0.37cm" draw:marker-end="msArrowEnd_20_5"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1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2" style:family="graphic">
      <style:graphic-properties draw:stroke="solid" svg:stroke-width="0.071cm" svg:stroke-color="#385d8a" draw:fill-color="#dae5f1" fo:background-color="#dae5f1" fo:border-top="#385d8a 0.071cm solid" fo:border-bottom="#385d8a 0.071cm solid" fo:border-left="#385d8a 0.071cm solid" fo:border-right="#385d8a 0.071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56" style:family="paragraph" style:parent-style-name="Normal">
      <style:paragraph-properties fo:text-align="center" fo:margin-top="0cm" fo:margin-bottom="0cm"/>
    </style:style>
    <style:style style:name="T656_1" style:family="text">
      <style:text-properties fo:color="#000000" fo:font-size="9pt" style:font-size-asian="9pt" style:font-size-complex="9pt" fo:language="en" fo:country="US" fo:font-weight="bold" style:font-weight-asian="bold" style:font-weight-complex="bold" style:letter-kerning="true"/>
    </style:style>
    <style:style style:name="FR33" style:family="graphic">
      <style:graphic-properties draw:stroke="solid" svg:stroke-width="0.071cm" svg:stroke-color="#385d8a" draw:fill-color="#fbd4b4" fo:background-color="#fbd4b4" fo:border-top="#385d8a 0.071cm solid" fo:border-bottom="#385d8a 0.071cm solid" fo:border-left="#385d8a 0.071cm solid" fo:border-right="#385d8a 0.071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57" style:family="paragraph" style:parent-style-name="Normal">
      <style:paragraph-properties fo:text-align="center" fo:margin-top="0cm" fo:margin-bottom="0cm"/>
    </style:style>
    <style:style style:name="T657_1" style:family="text">
      <style:text-properties fo:color="#000000" fo:font-size="8pt" style:font-size-asian="8pt" style:font-size-complex="8pt" fo:language="en" fo:country="US" style:letter-kerning="true"/>
    </style:style>
    <style:style style:name="T657_2" style:family="text">
      <style:text-properties fo:color="#000000" fo:font-size="8pt" style:font-size-asian="8pt" style:font-size-complex="8pt" fo:language="en" fo:country="US" style:letter-kerning="true"/>
    </style:style>
    <style:style style:name="T657_3" style:family="text">
      <style:text-properties fo:color="#000000" fo:font-size="8pt" style:font-size-asian="8pt" style:font-size-complex="8pt" fo:language="en" fo:country="US" style:letter-kerning="true"/>
    </style:style>
    <style:style style:name="T657_4" style:family="text">
      <style:text-properties fo:color="#000000" fo:font-size="8pt" style:font-size-asian="8pt" style:font-size-complex="8pt" fo:language="en" fo:country="US" style:letter-kerning="true"/>
    </style:style>
    <style:style style:name="T657_5" style:family="text">
      <style:text-properties fo:color="#000000" fo:font-size="8pt" style:font-size-asian="8pt" style:font-size-complex="8pt" fo:language="en" fo:country="US" style:letter-kerning="true"/>
    </style:style>
    <style:style style:name="FR34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5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6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7" style:family="graphic">
      <style:graphic-properties draw:stroke="solid" svg:stroke-width="0.071cm" svg:stroke-color="#385d8a" draw:fill-color="#b7cce4" fo:background-color="#b7cce4" fo:border-top="#385d8a 0.071cm solid" fo:border-bottom="#385d8a 0.071cm solid" fo:border-left="#385d8a 0.071cm solid" fo:border-right="#385d8a 0.071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58" style:family="paragraph" style:parent-style-name="Normal">
      <style:paragraph-properties fo:text-align="center" fo:margin-top="0cm" fo:margin-bottom="0cm"/>
    </style:style>
    <style:style style:name="T658_1" style:family="text">
      <style:text-properties fo:color="#000000" fo:font-size="9pt" style:font-size-asian="9pt" style:font-size-complex="9pt" fo:language="en" fo:country="US" fo:font-weight="bold" style:font-weight-asian="bold" style:font-weight-complex="bold" style:letter-kerning="true"/>
    </style:style>
    <style:style style:name="FR38" style:family="graphic">
      <style:graphic-properties draw:stroke="solid" svg:stroke-width="0.071cm" svg:stroke-color="#385d8a" draw:fill-color="#fde9d8" fo:background-color="#fde9d8" fo:border-top="#385d8a 0.071cm solid" fo:border-bottom="#385d8a 0.071cm solid" fo:border-left="#385d8a 0.071cm solid" fo:border-right="#385d8a 0.071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59" style:family="paragraph" style:parent-style-name="Normal">
      <style:paragraph-properties fo:text-align="center" fo:margin-top="0cm" fo:margin-bottom="0cm"/>
    </style:style>
    <style:style style:name="T659_1" style:family="text">
      <style:text-properties fo:color="#000000" fo:font-size="8pt" style:font-size-asian="8pt" style:font-size-complex="8pt" fo:language="en" fo:country="US" style:letter-kerning="true"/>
    </style:style>
    <style:style style:name="T659_2" style:family="text">
      <style:text-properties fo:color="#000000" fo:font-size="8pt" style:font-size-asian="8pt" style:font-size-complex="8pt" fo:language="en" fo:country="US" style:letter-kerning="true"/>
    </style:style>
    <style:style style:name="T659_3" style:family="text">
      <style:text-properties fo:color="#000000" fo:font-size="8pt" style:font-size-asian="8pt" style:font-size-complex="8pt" fo:language="en" fo:country="US" style:letter-kerning="true"/>
    </style:style>
    <style:style style:name="FR39" style:family="graphic">
      <style:graphic-properties draw:stroke="solid" svg:stroke-width="0.071cm" svg:stroke-color="#385d8a" draw:fill-color="#fde9d8" fo:background-color="#fde9d8" fo:border-top="#385d8a 0.071cm solid" fo:border-bottom="#385d8a 0.071cm solid" fo:border-left="#385d8a 0.071cm solid" fo:border-right="#385d8a 0.071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60" style:family="paragraph" style:parent-style-name="Normal">
      <style:paragraph-properties fo:text-align="center" fo:margin-top="0cm" fo:margin-bottom="0cm"/>
    </style:style>
    <style:style style:name="T660_1" style:family="text">
      <style:text-properties fo:color="#000000" fo:font-size="8pt" style:font-size-asian="8pt" style:font-size-complex="8pt" fo:language="en" fo:country="US" style:letter-kerning="true"/>
    </style:style>
    <style:style style:name="T660_2" style:family="text">
      <style:text-properties fo:color="#000000" fo:font-size="8pt" style:font-size-asian="8pt" style:font-size-complex="8pt" fo:language="en" fo:country="US" style:letter-kerning="true"/>
    </style:style>
    <style:style style:name="FR40" style:family="graphic">
      <style:graphic-properties draw:stroke="solid" svg:stroke-width="0.018cm" svg:stroke-color="#385d8a" draw:fill-color="#ffffff" fo:background-color="#ffffff" fo:border-top="#385d8a 0.018cm solid" fo:border-bottom="#385d8a 0.018cm solid" fo:border-left="#385d8a 0.018cm solid" fo:border-right="#385d8a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61" style:family="paragraph" style:parent-style-name="Normal">
      <style:paragraph-properties fo:text-align="center" fo:margin-top="0cm" fo:margin-bottom="0cm"/>
    </style:style>
    <style:style style:name="T661_1" style:family="text">
      <style:text-properties fo:color="#000000" fo:font-size="7pt" style:font-size-asian="7pt" style:font-size-complex="7pt" fo:language="en" fo:country="US" fo:font-weight="bold" style:font-weight-asian="bold" style:font-weight-complex="bold" style:letter-kerning="true"/>
    </style:style>
    <style:style style:name="FR41" style:family="graphic">
      <style:graphic-properties draw:stroke="solid" svg:stroke-width="0.018cm" svg:stroke-color="#385d8a" draw:fill-color="#ffffff" fo:background-color="#ffffff" fo:border-top="#385d8a 0.018cm solid" fo:border-bottom="#385d8a 0.018cm solid" fo:border-left="#385d8a 0.018cm solid" fo:border-right="#385d8a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62" style:family="paragraph" style:parent-style-name="Normal">
      <style:paragraph-properties fo:text-align="center" fo:margin-top="0cm" fo:margin-bottom="0cm"/>
    </style:style>
    <style:style style:name="T662_1" style:family="text">
      <style:text-properties fo:color="#000000" fo:font-size="7pt" style:font-size-asian="7pt" style:font-size-complex="7pt" fo:language="en" fo:country="US" style:letter-kerning="true"/>
    </style:style>
    <style:style style:name="FR42" style:family="graphic">
      <style:graphic-properties draw:stroke="solid" svg:stroke-width="0.018cm" svg:stroke-color="#385d8a" draw:fill-color="#ffffff" fo:background-color="#ffffff" fo:border-top="#385d8a 0.018cm solid" fo:border-bottom="#385d8a 0.018cm solid" fo:border-left="#385d8a 0.018cm solid" fo:border-right="#385d8a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63" style:family="paragraph" style:parent-style-name="Normal">
      <style:paragraph-properties fo:text-align="center" fo:margin-top="0cm" fo:margin-bottom="0cm"/>
    </style:style>
    <style:style style:name="T663_1" style:family="text">
      <style:text-properties fo:color="#000000" fo:font-size="7pt" style:font-size-asian="7pt" style:font-size-complex="7pt" fo:language="en" fo:country="US" style:letter-kerning="true"/>
    </style:style>
    <style:style style:name="FR43" style:family="graphic">
      <style:graphic-properties draw:stroke="solid" svg:stroke-width="0.018cm" svg:stroke-color="#385d8a" draw:fill-color="#ffffff" fo:background-color="#ffffff" fo:border-top="#385d8a 0.018cm solid" fo:border-bottom="#385d8a 0.018cm solid" fo:border-left="#385d8a 0.018cm solid" fo:border-right="#385d8a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64" style:family="paragraph" style:parent-style-name="Normal">
      <style:paragraph-properties fo:text-align="center" fo:margin-top="0cm" fo:margin-bottom="0cm"/>
    </style:style>
    <style:style style:name="T664_1" style:family="text">
      <style:text-properties fo:color="#000000" fo:font-size="7pt" style:font-size-asian="7pt" style:font-size-complex="7pt" fo:language="en" fo:country="US" style:letter-kerning="true"/>
    </style:style>
    <style:style style:name="FR44" style:family="graphic">
      <style:graphic-properties draw:stroke="solid" svg:stroke-width="0.018cm" svg:stroke-color="#385d8a" draw:fill-color="#ffffff" fo:background-color="#ffffff" fo:border-top="#385d8a 0.018cm solid" fo:border-bottom="#385d8a 0.018cm solid" fo:border-left="#385d8a 0.018cm solid" fo:border-right="#385d8a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65" style:family="paragraph" style:parent-style-name="Normal">
      <style:paragraph-properties fo:text-align="center" fo:margin-top="0cm" fo:margin-bottom="0cm"/>
    </style:style>
    <style:style style:name="T665_1" style:family="text">
      <style:text-properties fo:color="#000000" fo:font-size="7pt" style:font-size-asian="7pt" style:font-size-complex="7pt" fo:language="en" fo:country="US" style:letter-kerning="true"/>
    </style:style>
    <style:style style:name="T665_2" style:family="text">
      <style:text-properties fo:color="#000000" fo:font-size="7pt" style:font-size-asian="7pt" style:font-size-complex="7pt" fo:language="en" fo:country="US" style:letter-kerning="true"/>
    </style:style>
    <style:style style:name="FR45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6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7" style:family="graphic">
      <style:graphic-properties draw:stroke="solid" svg:stroke-width="0.071cm" svg:stroke-color="#385d8a" draw:fill-color="#93b3d7" fo:background-color="#93b3d7" fo:border-top="#385d8a 0.071cm solid" fo:border-bottom="#385d8a 0.071cm solid" fo:border-left="#385d8a 0.071cm solid" fo:border-right="#385d8a 0.071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66" style:family="paragraph" style:parent-style-name="Normal">
      <style:paragraph-properties fo:text-align="center" fo:margin-top="0cm" fo:margin-bottom="0cm"/>
    </style:style>
    <style:style style:name="T666_1" style:family="text">
      <style:text-properties fo:color="#000000" fo:font-size="9pt" style:font-size-asian="9pt" style:font-size-complex="9pt" fo:language="en" fo:country="US" fo:font-weight="bold" style:font-weight-asian="bold" style:font-weight-complex="bold" style:letter-kerning="true"/>
    </style:style>
    <style:style style:name="FR48" style:family="graphic">
      <style:graphic-properties draw:stroke="solid" svg:stroke-width="0.071cm" svg:stroke-color="#385d8a" draw:fill-color="#e5dfeb" fo:background-color="#e5dfeb" fo:border-top="#385d8a 0.071cm solid" fo:border-bottom="#385d8a 0.071cm solid" fo:border-left="#385d8a 0.071cm solid" fo:border-right="#385d8a 0.071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67" style:family="paragraph" style:parent-style-name="Normal">
      <style:paragraph-properties fo:text-align="center" fo:margin-top="0cm" fo:margin-bottom="0cm"/>
    </style:style>
    <style:style style:name="T667_1" style:family="text">
      <style:text-properties fo:color="#000000" fo:font-size="8pt" style:font-size-asian="8pt" style:font-size-complex="8pt" fo:language="en" fo:country="US" style:letter-kerning="true"/>
    </style:style>
    <style:style style:name="T667_2" style:family="text">
      <style:text-properties fo:color="#000000" fo:font-size="8pt" style:font-size-asian="8pt" style:font-size-complex="8pt" fo:language="en" fo:country="US" style:letter-kerning="true"/>
    </style:style>
    <style:style style:name="T667_3" style:family="text">
      <style:text-properties fo:color="#000000" fo:font-size="8pt" style:font-size-asian="8pt" style:font-size-complex="8pt" fo:language="en" fo:country="US" style:letter-kerning="true"/>
    </style:style>
    <style:style style:name="FR49" style:family="graphic">
      <style:graphic-properties draw:stroke="solid" svg:stroke-width="0.071cm" svg:stroke-color="#385d8a" draw:fill-color="#e5dfeb" fo:background-color="#e5dfeb" fo:border-top="#385d8a 0.071cm solid" fo:border-bottom="#385d8a 0.071cm solid" fo:border-left="#385d8a 0.071cm solid" fo:border-right="#385d8a 0.071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68" style:family="paragraph" style:parent-style-name="Normal">
      <style:paragraph-properties fo:text-align="center" fo:margin-top="0cm" fo:margin-bottom="0cm"/>
    </style:style>
    <style:style style:name="T668_1" style:family="text">
      <style:text-properties fo:color="#000000" fo:font-size="8pt" style:font-size-asian="8pt" style:font-size-complex="8pt" fo:language="en" fo:country="US" style:letter-kerning="true"/>
    </style:style>
    <style:style style:name="T668_2" style:family="text">
      <style:text-properties fo:color="#000000" fo:font-size="8pt" style:font-size-asian="8pt" style:font-size-complex="8pt" fo:language="en" fo:country="US" style:letter-kerning="true"/>
    </style:style>
    <style:style style:name="T668_3" style:family="text">
      <style:text-properties fo:color="#000000" fo:font-size="8pt" style:font-size-asian="8pt" style:font-size-complex="8pt" fo:language="en" fo:country="US" style:letter-kerning="true"/>
    </style:style>
    <style:style style:name="T668_4" style:family="text">
      <style:text-properties fo:color="#000000" fo:font-size="8pt" style:font-size-asian="8pt" style:font-size-complex="8pt" fo:language="en" fo:country="US" style:letter-kerning="true"/>
    </style:style>
    <style:style style:name="FR50" style:family="graphic">
      <style:graphic-properties draw:stroke="solid" svg:stroke-width="0.071cm" svg:stroke-color="#385d8a" draw:fill-color="#e5dfeb" fo:background-color="#e5dfeb" fo:border-top="#385d8a 0.071cm solid" fo:border-bottom="#385d8a 0.071cm solid" fo:border-left="#385d8a 0.071cm solid" fo:border-right="#385d8a 0.071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69" style:family="paragraph" style:parent-style-name="Normal">
      <style:paragraph-properties fo:text-align="center" fo:margin-top="0cm" fo:margin-bottom="0cm"/>
    </style:style>
    <style:style style:name="T669_1" style:family="text">
      <style:text-properties fo:color="#000000" fo:font-size="8pt" style:font-size-asian="8pt" style:font-size-complex="8pt" fo:language="en" fo:country="US" style:letter-kerning="true"/>
    </style:style>
    <style:style style:name="T669_2" style:family="text">
      <style:text-properties fo:color="#000000" fo:font-size="8pt" style:font-size-asian="8pt" style:font-size-complex="8pt" fo:language="en" fo:country="US" style:letter-kerning="true"/>
    </style:style>
    <style:style style:name="T669_3" style:family="text">
      <style:text-properties fo:color="#000000" fo:font-size="8pt" style:font-size-asian="8pt" style:font-size-complex="8pt" fo:language="en" fo:country="US" style:letter-kerning="true"/>
    </style:style>
    <style:style style:name="FR51" style:family="graphic">
      <style:graphic-properties draw:stroke="solid" svg:stroke-width="0.071cm" svg:stroke-color="#385d8a" draw:fill-color="#e5dfeb" fo:background-color="#e5dfeb" fo:border-top="#385d8a 0.071cm solid" fo:border-bottom="#385d8a 0.071cm solid" fo:border-left="#385d8a 0.071cm solid" fo:border-right="#385d8a 0.071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70" style:family="paragraph" style:parent-style-name="Normal">
      <style:paragraph-properties fo:text-align="center" fo:margin-top="0cm" fo:margin-bottom="0cm"/>
    </style:style>
    <style:style style:name="T670_1" style:family="text">
      <style:text-properties fo:color="#000000" fo:font-size="8pt" style:font-size-asian="8pt" style:font-size-complex="8pt" fo:language="en" fo:country="US" style:letter-kerning="true"/>
    </style:style>
    <style:style style:name="T670_2" style:family="text">
      <style:text-properties fo:color="#000000" fo:font-size="8pt" style:font-size-asian="8pt" style:font-size-complex="8pt" fo:language="en" fo:country="US" style:letter-kerning="true"/>
    </style:style>
    <style:style style:name="T670_3" style:family="text">
      <style:text-properties fo:color="#000000" fo:font-size="8pt" style:font-size-asian="8pt" style:font-size-complex="8pt" fo:language="en" fo:country="US" style:letter-kerning="true"/>
    </style:style>
    <style:style style:name="T670_4" style:family="text">
      <style:text-properties fo:color="#000000" fo:font-size="8pt" style:font-size-asian="8pt" style:font-size-complex="8pt" fo:language="en" fo:country="US" style:letter-kerning="true"/>
    </style:style>
    <style:style style:name="FR52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3" style:family="graphic">
      <style:graphic-properties draw:stroke="solid" svg:stroke-width="0.071cm" svg:stroke-color="#385d8a" draw:fill-color="#366092" fo:background-color="#366092" fo:border-top="#385d8a 0.071cm solid" fo:border-bottom="#385d8a 0.071cm solid" fo:border-left="#385d8a 0.071cm solid" fo:border-right="#385d8a 0.071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71" style:family="paragraph" style:parent-style-name="Normal">
      <style:paragraph-properties fo:text-align="center" fo:margin-top="0cm" fo:margin-bottom="0cm"/>
    </style:style>
    <style:style style:name="T671_1" style:family="text">
      <style:text-properties fo:color="#ffffff" fo:font-size="9pt" style:font-size-asian="9pt" style:font-size-complex="9pt" fo:language="en" fo:country="US" fo:font-weight="bold" style:font-weight-asian="bold" style:font-weight-complex="bold" style:letter-kerning="true"/>
    </style:style>
    <style:style style:name="FR54" style:family="graphic">
      <style:graphic-properties draw:stroke="solid" svg:stroke-width="0.071cm" svg:stroke-color="#385d8a" draw:fill-color="#ccc0d9" fo:background-color="#ccc0d9" fo:border-top="#385d8a 0.071cm solid" fo:border-bottom="#385d8a 0.071cm solid" fo:border-left="#385d8a 0.071cm solid" fo:border-right="#385d8a 0.071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72" style:family="paragraph" style:parent-style-name="List_20_Paragraph">
      <style:paragraph-properties fo:text-indent="-0.318cm" fo:line-height="108%" fo:margin-top="0cm" fo:margin-bottom="0cm" fo:margin-left="0.318cm"/>
      <style:text-properties fo:color="#000000" fo:font-size="6pt" style:font-size-asian="6pt" style:font-size-complex="6pt" fo:language="en" fo:country="US" style:letter-kerning="true"/>
    </style:style>
    <style:style style:name="T672_1" style:family="text">
      <style:text-properties fo:color="#000000" fo:font-size="6pt" style:font-size-asian="6pt" style:font-size-complex="6pt" fo:language="en" fo:country="US" style:letter-kerning="true"/>
    </style:style>
    <style:style style:name="P673" style:family="paragraph" style:parent-style-name="List_20_Paragraph">
      <style:paragraph-properties fo:text-indent="-0.318cm" fo:line-height="108%" fo:margin-top="0cm" fo:margin-bottom="0cm" fo:margin-left="0.318cm"/>
      <style:text-properties fo:color="#000000" fo:font-size="6pt" style:font-size-asian="6pt" style:font-size-complex="6pt" fo:language="en" fo:country="US" style:letter-kerning="true"/>
    </style:style>
    <style:style style:name="T673_1" style:family="text">
      <style:text-properties fo:color="#000000" fo:font-size="6pt" style:font-size-asian="6pt" style:font-size-complex="6pt" fo:language="en" fo:country="US" style:letter-kerning="true"/>
    </style:style>
    <style:style style:name="P674" style:family="paragraph" style:parent-style-name="List_20_Paragraph">
      <style:paragraph-properties fo:text-indent="-0.318cm" fo:line-height="108%" fo:margin-top="0cm" fo:margin-bottom="0cm" fo:margin-left="0.318cm"/>
      <style:text-properties fo:color="#000000" fo:font-size="6pt" style:font-size-asian="6pt" style:font-size-complex="6pt" fo:language="en" fo:country="US" style:letter-kerning="true"/>
    </style:style>
    <style:style style:name="T674_1" style:family="text">
      <style:text-properties fo:color="#000000" fo:font-size="6pt" style:font-size-asian="6pt" style:font-size-complex="6pt" fo:language="en" fo:country="US" style:letter-kerning="true"/>
    </style:style>
    <style:style style:name="P675" style:family="paragraph" style:parent-style-name="List_20_Paragraph">
      <style:paragraph-properties fo:text-indent="-0.318cm" fo:line-height="108%" fo:margin-top="0cm" fo:margin-bottom="0cm" fo:margin-left="0.318cm"/>
      <style:text-properties fo:color="#000000" fo:font-size="6pt" style:font-size-asian="6pt" style:font-size-complex="6pt" fo:language="en" fo:country="US" style:letter-kerning="true"/>
    </style:style>
    <style:style style:name="T675_1" style:family="text">
      <style:text-properties fo:color="#000000" fo:font-size="6pt" style:font-size-asian="6pt" style:font-size-complex="6pt" fo:language="en" fo:country="US" style:letter-kerning="true"/>
    </style:style>
    <style:style style:name="T675_2" style:family="text">
      <style:text-properties fo:color="#000000" fo:font-size="6pt" style:font-size-asian="6pt" style:font-size-complex="6pt" fo:language="en" fo:country="US" style:letter-kerning="true"/>
    </style:style>
    <style:style style:name="P676" style:family="paragraph" style:parent-style-name="List_20_Paragraph">
      <style:paragraph-properties fo:text-indent="-0.318cm" fo:line-height="108%" fo:margin-top="0cm" fo:margin-bottom="0cm" fo:margin-left="0.318cm"/>
      <style:text-properties fo:color="#000000" fo:font-size="6pt" style:font-size-asian="6pt" style:font-size-complex="6pt" fo:language="en" fo:country="US" style:letter-kerning="true"/>
    </style:style>
    <style:style style:name="T676_1" style:family="text">
      <style:text-properties fo:color="#000000" fo:font-size="6pt" style:font-size-asian="6pt" style:font-size-complex="6pt" fo:language="en" fo:country="US" style:letter-kerning="true"/>
    </style:style>
    <style:style style:name="FR55" style:family="graphic">
      <style:graphic-properties draw:stroke="solid" svg:stroke-width="0.071cm" svg:stroke-color="#385d8a" draw:fill-color="#ccc0d9" fo:background-color="#ccc0d9" fo:border-top="#385d8a 0.071cm solid" fo:border-bottom="#385d8a 0.071cm solid" fo:border-left="#385d8a 0.071cm solid" fo:border-right="#385d8a 0.071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77" style:family="paragraph" style:parent-style-name="Normal">
      <style:paragraph-properties fo:text-indent="-0.318cm" fo:margin-top="0cm" fo:margin-bottom="0cm" fo:margin-left="0.318cm"/>
    </style:style>
    <style:style style:name="T677_1" style:family="text">
      <style:text-properties fo:color="#000000" fo:font-size="6pt" style:font-size-asian="6pt" style:font-size-complex="6pt" fo:language="en" fo:country="US" style:letter-kerning="true"/>
    </style:style>
    <style:style style:name="T677_2" style:family="text">
      <style:text-properties fo:color="#000000" fo:font-size="6pt" style:font-size-asian="6pt" style:font-size-complex="6pt" fo:language="en" fo:country="US" style:letter-kerning="true"/>
    </style:style>
    <style:style style:name="T677_3" style:family="text">
      <style:text-properties fo:color="#000000" fo:font-size="6pt" style:font-size-asian="6pt" style:font-size-complex="6pt" fo:language="en" fo:country="US" style:letter-kerning="true"/>
    </style:style>
    <style:style style:name="T677_4" style:family="text">
      <style:text-properties fo:color="#000000" fo:font-size="6pt" style:font-size-asian="6pt" style:font-size-complex="6pt" fo:language="en" fo:country="US" style:letter-kerning="true"/>
    </style:style>
    <style:style style:name="P678" style:family="paragraph" style:parent-style-name="Normal">
      <style:paragraph-properties fo:text-indent="-0.318cm" fo:margin-top="0cm" fo:margin-bottom="0cm" fo:margin-left="0.318cm"/>
    </style:style>
    <style:style style:name="T678_1" style:family="text">
      <style:text-properties fo:color="#000000" fo:font-size="6pt" style:font-size-asian="6pt" style:font-size-complex="6pt" fo:language="en" fo:country="US" style:letter-kerning="true"/>
    </style:style>
    <style:style style:name="T678_2" style:family="text">
      <style:text-properties fo:color="#000000" fo:font-size="6pt" style:font-size-asian="6pt" style:font-size-complex="6pt" fo:language="en" fo:country="US" style:letter-kerning="true"/>
    </style:style>
    <style:style style:name="T678_3" style:family="text">
      <style:text-properties fo:color="#000000" fo:font-size="6pt" style:font-size-asian="6pt" style:font-size-complex="6pt" fo:language="en" fo:country="US" style:letter-kerning="true"/>
    </style:style>
    <style:style style:name="P679" style:family="paragraph" style:parent-style-name="Normal">
      <style:paragraph-properties fo:text-indent="-0.318cm" fo:margin-top="0cm" fo:margin-bottom="0cm" fo:margin-left="0.318cm"/>
    </style:style>
    <style:style style:name="T679_1" style:family="text">
      <style:text-properties fo:color="#000000" fo:font-size="6pt" style:font-size-asian="6pt" style:font-size-complex="6pt" fo:language="en" fo:country="US" style:letter-kerning="true"/>
    </style:style>
    <style:style style:name="FR56" style:family="graphic">
      <style:graphic-properties draw:stroke="solid" svg:stroke-width="0.071cm" svg:stroke-color="#385d8a" draw:fill-color="#ccc0d9" fo:background-color="#ccc0d9" fo:border-top="#385d8a 0.071cm solid" fo:border-bottom="#385d8a 0.071cm solid" fo:border-left="#385d8a 0.071cm solid" fo:border-right="#385d8a 0.071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80" style:family="paragraph" style:parent-style-name="Normal">
      <style:paragraph-properties fo:text-indent="-0.33cm" fo:margin-top="0cm" fo:margin-bottom="0cm" fo:margin-left="0.33cm"/>
    </style:style>
    <style:style style:name="T680_1" style:family="text">
      <style:text-properties fo:color="#000000" fo:font-size="6pt" style:font-size-asian="6pt" style:font-size-complex="6pt" fo:language="en" fo:country="US" style:letter-kerning="true"/>
    </style:style>
    <style:style style:name="P681" style:family="paragraph" style:parent-style-name="Normal">
      <style:paragraph-properties fo:text-indent="-0.33cm" fo:margin-top="0cm" fo:margin-bottom="0cm" fo:margin-left="0.33cm"/>
    </style:style>
    <style:style style:name="T681_1" style:family="text">
      <style:text-properties fo:color="#000000" fo:font-size="6pt" style:font-size-asian="6pt" style:font-size-complex="6pt" fo:language="en" fo:country="US" style:letter-kerning="true"/>
    </style:style>
    <style:style style:name="P682" style:family="paragraph" style:parent-style-name="Normal">
      <style:paragraph-properties fo:text-indent="-0.33cm" fo:margin-top="0cm" fo:margin-bottom="0cm" fo:margin-left="0.33cm"/>
    </style:style>
    <style:style style:name="T682_1" style:family="text">
      <style:text-properties fo:color="#000000" fo:font-size="6pt" style:font-size-asian="6pt" style:font-size-complex="6pt" fo:language="en" fo:country="US" style:letter-kerning="true"/>
    </style:style>
    <style:style style:name="T682_2" style:family="text">
      <style:text-properties fo:color="#000000" fo:font-size="6pt" style:font-size-asian="6pt" style:font-size-complex="6pt" fo:language="en" fo:country="US" style:letter-kerning="true"/>
    </style:style>
    <style:style style:name="T682_3" style:family="text">
      <style:text-properties fo:color="#000000" fo:font-size="6pt" style:font-size-asian="6pt" style:font-size-complex="6pt" fo:language="en" fo:country="US" style:letter-kerning="true"/>
    </style:style>
    <style:style style:name="FR57" style:family="graphic">
      <style:graphic-properties draw:stroke="solid" svg:stroke-width="0.071cm" svg:stroke-color="#385d8a" draw:fill-color="#ccc0d9" fo:background-color="#ccc0d9" fo:border-top="#385d8a 0.071cm solid" fo:border-bottom="#385d8a 0.071cm solid" fo:border-left="#385d8a 0.071cm solid" fo:border-right="#385d8a 0.071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83" style:family="paragraph" style:parent-style-name="Normal">
      <style:paragraph-properties fo:text-indent="-0.318cm" fo:margin-top="0cm" fo:margin-bottom="0cm" fo:margin-left="0.318cm"/>
    </style:style>
    <style:style style:name="T683_1" style:family="text">
      <style:text-properties fo:color="#000000" fo:font-size="6pt" style:font-size-asian="6pt" style:font-size-complex="6pt" fo:language="en" fo:country="US" style:letter-kerning="true"/>
    </style:style>
    <style:style style:name="T683_2" style:family="text">
      <style:text-properties fo:color="#000000" fo:font-size="6pt" style:font-size-asian="6pt" style:font-size-complex="6pt" fo:language="en" fo:country="US" style:letter-kerning="true"/>
    </style:style>
    <style:style style:name="T683_3" style:family="text">
      <style:text-properties fo:color="#000000" fo:font-size="6pt" style:font-size-asian="6pt" style:font-size-complex="6pt" fo:language="en" fo:country="US" style:letter-kerning="true"/>
    </style:style>
    <style:style style:name="P684" style:family="paragraph" style:parent-style-name="Normal">
      <style:paragraph-properties fo:text-indent="-0.318cm" fo:margin-top="0cm" fo:margin-bottom="0cm" fo:margin-left="0.318cm"/>
    </style:style>
    <style:style style:name="T684_1" style:family="text">
      <style:text-properties fo:color="#000000" fo:font-size="6pt" style:font-size-asian="6pt" style:font-size-complex="6pt" fo:language="en" fo:country="US" style:letter-kerning="true"/>
    </style:style>
    <style:style style:name="P685" style:family="paragraph" style:parent-style-name="Normal">
      <style:paragraph-properties fo:text-indent="-0.318cm" fo:margin-top="0cm" fo:margin-bottom="0cm" fo:margin-left="0.318cm"/>
    </style:style>
    <style:style style:name="T685_1" style:family="text">
      <style:text-properties fo:color="#000000" fo:font-size="6pt" style:font-size-asian="6pt" style:font-size-complex="6pt" fo:language="en" fo:country="US" style:letter-kerning="true"/>
    </style:style>
    <style:style style:name="FR58" style:family="graphic">
      <style:graphic-properties draw:marker-end-width="0.37cm" draw:marker-end="msArrowEnd_20_5"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9" style:family="graphic">
      <style:graphic-properties draw:marker-end-width="0.37cm" draw:marker-end="msArrowEnd_20_5"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0" style:family="graphic">
      <style:graphic-properties draw:marker-end-width="0.37cm" draw:marker-end="msArrowEnd_20_5"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1" style:family="graphic">
      <style:graphic-properties draw:marker-end-width="0.37cm" draw:marker-end="msArrowEnd_20_5"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2" style:family="graphic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3" style:family="graphic">
      <style:graphic-properties draw:marker-end-width="0.37cm" draw:marker-end="msArrowEnd_20_5"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4" style:family="graphic">
      <style:graphic-properties draw:marker-end-width="0.37cm" draw:marker-end="msArrowEnd_20_5"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5" style:family="graphic">
      <style:graphic-properties draw:marker-end-width="0.37cm" draw:marker-end="msArrowEnd_20_5"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6" style:family="graphic">
      <style:graphic-properties draw:marker-end-width="0.37cm" draw:marker-end="msArrowEnd_20_5"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7" style:family="graphic">
      <style:graphic-properties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8" style:family="graphic">
      <style:graphic-properties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9" style:family="graphic">
      <style:graphic-properties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0" style:family="graphic">
      <style:graphic-properties draw:marker-end-width="0.37cm" draw:marker-end="msArrowEnd_20_5"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1" style:family="graphic">
      <style:graphic-properties draw:marker-end-width="0.37cm" draw:marker-end="msArrowEnd_20_5"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2" style:family="graphic">
      <style:graphic-properties draw:marker-end-width="0.37cm" draw:marker-end="msArrowEnd_20_5"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3" style:family="graphic">
      <style:graphic-properties draw:marker-end-width="0.37cm" draw:marker-end="msArrowEnd_20_5" draw:stroke="solid" svg:stroke-width="0.026cm" svg:stroke-color="#000000" draw:fill-color="#000000" fo:background-color="#000000" fo:border-top="#000000 0.026cm solid" fo:border-bottom="#000000 0.026cm solid" fo:border-left="#000000 0.026cm solid" fo:border-right="#000000 0.026cm solid" style:horizontal-pos="from-left" style:horizontal-rel="paragraph" style:vertical-pos="from-top" style:vertical-rel="paragraph" style:flow-with-text="false" style:run-through="foreground" draw:auto-grow-height="false" draw:auto-grow-width="false"/>
    </style:style>
  </office:automatic-styles>
  <office:body>
    <office:text>
      <text:p text:style-name="P1"><text:span text:style-name="T1_1">Business<text:s/>Case<text:s/></text:span></text:p>
      <text:p text:style-name="P2"/>
      <text:p text:style-name="P3"><text:span text:style-name="T3_1">Summary<text:s/>Sheet</text:span></text:p>
      <text:p text:style-name="P4"/>
      <table:table table:style-name="Table1">
        <table:table-column table:style-name="Column1"/>
        <table:table-row table:style-name="Row1">
          <table:table-cell table:style-name="Cell1">
            <text:p text:style-name="P5"><text:span text:style-name="T5_1">Country<text:s/>Plan<text:s/>Summary</text:span></text:p>
            <text:p text:style-name="P6"/>
            <text:p text:style-name="P7"><text:span text:style-name="T7_1">Indonesia<text:s/>Country<text:s/>Business<text:s/>Plan<text:s/></text:span><text:span text:style-name="T7_2">Planet</text:span><text:span text:style-name="T7_3"><text:s/>Goal:<text:s/></text:span></text:p>
            <text:p text:style-name="P8"/>
            <text:p text:style-name="P9"><text:span text:style-name="T9_1">Overall<text:s/>goal:<text:s/></text:span><text:span text:style-name="T9_2">Work<text:s/>with<text:s/>Indonesia<text:s/>to<text:s/>drive<text:s/>growth<text:s/>that<text:s/>is<text:s/></text:span><text:span text:style-name="T9_3">sustainable</text:span><text:span text:style-name="T9_4"><text:s/>and<text:s/>nature<text:s/>positive,<text:s/>decoupled<text:s/>from<text:s/>emissions,<text:s/>and<text:s/>aligned<text:s/>with<text:s/>the<text:s/>aims<text:s/>of<text:s/>the<text:s/>Paris<text:s/>Agreement<text:s/>and<text:s/>Global<text:s/>Biodiversity<text:s/>Framework.<text:s/></text:span></text:p>
            <text:p text:style-name="P10"/>
            <text:p text:style-name="P11"><text:span text:style-name="T11_1">Deliverable<text:s/></text:span><text:span text:style-name="T11_2">3</text:span><text:span text:style-name="T11_3">:<text:s/></text:span><text:span text:style-name="T11_4">to<text:s/>decouple<text:s/>growth<text:s/>from<text:s/>emissions<text:s/>by<text:s/>shaping<text:s/>green<text:s/>markets<text:s/>through<text:s/>carbon<text:s/>and<text:s/>nature<text:s/>pricing,<text:s/>demand<text:s/>and<text:s/>supply-side<text:s/>support<text:s/>for<text:s/>sustainable<text:s/>commodity<text:s/>production,<text:s/>expanding<text:s/>green<text:s/>finance,<text:s/>and<text:s/>supporting<text:s/>sub-national<text:s/>planning<text:s/>and<text:s/>budgeting</text:span><text:span text:style-name="T11_5">.<text:s/></text:span></text:p>
            <text:p text:style-name="P12"/>
          </table:table-cell>
        </table:table-row>
      </table:table>
      <text:p text:style-name="P13"/>
      <table:table table:style-name="Table2">
        <table:table-column table:style-name="Column2"/>
        <table:table-column table:style-name="Column3"/>
        <table:table-column table:style-name="Column4"/>
        <table:table-row table:style-name="Row2">
          <table:table-cell table:style-name="Cell2" table:number-columns-spanned="3">
            <text:p text:style-name="P14"><text:span text:style-name="T14_1">Title</text:span><text:span text:style-name="T14_2">:<text:s text:c="2"/></text:span><text:span text:style-name="T14_3">Indonesia<text:s/>–<text:s/></text:span><text:span text:style-name="T14_4">Supporting<text:s/>Environmentally-friendly<text:s/>Mineral<text:s/>Extraction<text:s/>and<text:s/>Sustainable<text:s/>Trade<text:s/>in<text:s/>Agriculture<text:s/>(SEMESTA)</text:span></text:p>
          </table:table-cell>
          <table:covered-table-cell/>
          <table:covered-table-cell/>
        </table:table-row>
        <table:table-row table:style-name="Row3">
          <table:table-cell table:style-name="Cell3" table:number-columns-spanned="3">
            <text:p text:style-name="P15"><text:span text:style-name="T15_1">Programme<text:s/>summary<text:s/></text:span></text:p>
            <text:p text:style-name="P16"/>
            <text:p text:style-name="P17"><text:span text:style-name="T17_1">Indonesia<text:s/>is<text:s/>making<text:s/>efforts<text:s/>to<text:s/>decouple<text:s/>commodity<text:s/>production<text:s/>from<text:s/>deforestation</text:span><text:span text:style-name="T17_2"><text:s/>and<text:s/>carbon<text:s/>emissions</text:span><text:span text:style-name="T17_3">,<text:s/>most<text:s/>successfully<text:s/>in<text:s/>the<text:s/>timber<text:s/>sector</text:span><text:span text:style-name="T17_4"><text:s/>with<text:s/>its<text:s/>timber<text:s/>legality<text:s/></text:span><text:span text:style-name="T17_5">assurance<text:s/></text:span><text:span text:style-name="T17_6">system</text:span><text:span text:style-name="T17_7"><text:s/>SVLK</text:span><text:span text:style-name="T17_8">,<text:s/>de</text:span><text:span text:style-name="T17_9">veloped</text:span><text:span text:style-name="T17_10"><text:s/>in<text:s/>cooperation<text:s/>with<text:s/>the<text:s/>UK,</text:span><text:span text:style-name="T17_11"><text:s/></text:span><text:span text:style-name="T17_12">which</text:span><text:span text:style-name="T17_13"><text:s/>has<text:s/></text:span><text:span text:style-name="T17_14">helped<text:s/>reduce<text:s/>illegality<text:s/>levels<text:s/>of<text:s/>timber<text:s/>exports<text:s/></text:span><text:span text:style-name="T17_15">by<text:s/>more<text:s/>than<text:s/>half</text:span><text:span text:style-name="T17_16">.<text:s/></text:span><text:span text:style-name="T17_17">A<text:s/>similar<text:s/>approach<text:s/>is<text:s/></text:span><text:span text:style-name="T17_18">emerging</text:span><text:span text:style-name="T17_19"><text:s/>with<text:s/>Indonesia’s<text:s/>palm<text:s/>oil<text:s/>standard,<text:s/>Indonesia<text:s/>Sustainable<text:s/>Palm<text:s/>Oil<text:s/>(ISPO)</text:span><text:span text:style-name="T17_20">,<text:s/>also<text:s/>designed<text:s/>with<text:s/>UK<text:s/>support</text:span><text:span text:style-name="T17_21">.<text:s/></text:span><text:span text:style-name="T17_22">Learning<text:s/>from<text:s/>the<text:s/>timber<text:s/>experience,<text:s/>the</text:span><text:span text:style-name="T17_23"><text:s/>SEMESTA<text:s/></text:span><text:span text:style-name="T17_24">programme<text:s/>will<text:s/>support<text:s/>Indonesia’s<text:s/>sustainable<text:s/>palm<text:s/>oil<text:s/></text:span><text:span text:style-name="T17_25">and<text:s/>nickel<text:s/></text:span><text:span text:style-name="T17_26">production,<text:s/>including<text:s/>for<text:s/>exports<text:s/>to<text:s/>the<text:s/>UK.<text:s/></text:span></text:p>
            <text:p text:style-name="P18"/>
            <text:p text:style-name="P19"/>
          </table:table-cell>
          <table:covered-table-cell/>
          <table:covered-table-cell/>
        </table:table-row>
        <table:table-row table:style-name="Row4">
          <table:table-cell table:style-name="Cell4" table:number-columns-spanned="3">
            <text:p text:style-name="P20"><text:span text:style-name="T20_1">What<text:s/>is<text:s/>the<text:s/>rationale<text:s/>for<text:s/>UK<text:s/>Aid<text:s/>spending?<text:s/></text:span></text:p>
            <text:p text:style-name="P21"/>
            <text:p text:style-name="P22"><text:span text:style-name="T22_1">Sustainable<text:s/></text:span><text:span text:style-name="T22_2">commodity<text:s/>production</text:span><text:span text:style-name="T22_3"><text:s/>matters<text:s/>for<text:s/>Indonesia’s<text:s/>and<text:s/>the<text:s/>UK’s<text:s/>prosperity.<text:s/>Palm<text:s/>oil,<text:s/>Indonesia’s<text:s/>“red<text:s/>gold”<text:s/>contributes<text:s/>5%<text:s/>of<text:s/>Indonesia’s<text:s/>national<text:s/>employment,<text:s/>including<text:s/>millions<text:s/>of<text:s/>smallholder<text:s/>farmers,<text:s/>and<text:s/>contributes<text:s/>9-17%<text:s/>of<text:s/>GDP.</text:span><text:span text:style-name="T22_4"><text:s/>Indonesia<text:s/>sits<text:s/>on<text:s/>the<text:s/>world’s<text:s/>largest<text:s/>nickel<text:s/>reserves<text:s/>and<text:s/></text:span><text:span text:style-name="T22_5">will<text:s/></text:span><text:span text:style-name="T22_6">have<text:s/></text:span><text:span text:style-name="T22_7">contribute</text:span><text:span text:style-name="T22_8">d</text:span><text:span text:style-name="T22_9"><text:s/>half<text:s/>of<text:s/></text:span><text:span text:style-name="T22_10">global<text:s/>production<text:s/>growth<text:s/></text:span><text:span text:style-name="T22_11">–<text:s/>driven<text:s/>by<text:s/>demand<text:s/>for<text:s/>electric<text:s/></text:span><text:span text:style-name="T22_12">vehicles<text:s/>–<text:s/></text:span><text:span text:style-name="T22_13">between<text:s/>2021-25.</text:span><text:span text:style-name="T22_14"><text:s/></text:span><text:span text:style-name="T22_15">At<text:s/>the<text:s/>same<text:s/>time,<text:s/>sustainable<text:s/>suppl</text:span><text:span text:style-name="T22_16">y</text:span><text:span text:style-name="T22_17"><text:s/>of<text:s/>these<text:s/>commodities<text:s/>supports<text:s/></text:span><text:span text:style-name="T22_18">the<text:s/></text:span><text:span text:style-name="T22_19">UK</text:span><text:span text:style-name="T22_20">’s<text:s/></text:span><text:span text:style-name="T22_21">food<text:s/></text:span><text:span text:style-name="T22_22">security<text:s/>and<text:s/>energy<text:s/>transition</text:span><text:span text:style-name="T22_23">.<text:s/></text:span></text:p>
            <text:p text:style-name="P23"/>
            <text:p text:style-name="P24"><text:span text:style-name="T24_1">However,<text:s/>persistent<text:s/></text:span><text:span text:style-name="T24_2">environmental<text:s/></text:span><text:span text:style-name="T24_3">risk</text:span><text:span text:style-name="T24_4">s</text:span><text:span text:style-name="T24_5"><text:s/>in<text:s/>the<text:s/>sector<text:s/>needs<text:s/>addressing<text:s/>as<text:s/>part<text:s/>of<text:s/>Indonesia’s<text:s/>wider<text:s/>effort</text:span><text:span text:style-name="T24_6">s</text:span><text:span text:style-name="T24_7"><text:s/>to<text:s/>combat<text:s/>rising<text:s/>carbon<text:s/>emissions</text:span><text:span text:style-name="T24_8">,<text:s/></text:span><text:span text:style-name="T24_9">including<text:s/>within<text:s/>its<text:s/>Forestry<text:s/>and<text:s/>Other<text:s/>Land<text:s/>Use<text:s/>(FOLU)<text:s/>Net<text:s/>Sink<text:s/>2030<text:s/>strategy<text:s/>and<text:s/>the<text:s/>Just<text:s/>Energy<text:s/>Transition<text:s/>Partnership</text:span><text:span text:style-name="T24_10">.<text:s/></text:span><text:span text:style-name="T24_11">A</text:span><text:span text:style-name="T24_12">s<text:s/>regulatory<text:s/>demands<text:s/>for<text:s/>sustainable<text:s/>commodities<text:s/>increase<text:s/>in<text:s/>the<text:s/>UK<text:s/>and<text:s/>other<text:s/>consumer<text:s/>countries,<text:s/>Indonesia<text:s/>need</text:span><text:span text:style-name="T24_13">s</text:span><text:span text:style-name="T24_14"><text:s/>to<text:s/></text:span><text:span text:style-name="T24_15">increase<text:s/>its<text:s/></text:span><text:span text:style-name="T24_16">sustainability<text:s/>to<text:s/>stay<text:s/>competitive</text:span><text:span text:style-name="T24_17">,<text:s/>limit<text:s/>emissions<text:s/>and</text:span><text:span text:style-name="T24_18"><text:s/>maintain<text:s/>th</text:span><text:span text:style-name="T24_19">e</text:span><text:span text:style-name="T24_20"><text:s/>economic<text:s/>benefit</text:span><text:span text:style-name="T24_21">s<text:s/>that<text:s/>have<text:s/>fuelled<text:s/>its<text:s/>development<text:s/>trajectory</text:span><text:span text:style-name="T24_22">.<text:s/></text:span></text:p>
            <text:p text:style-name="P25"><text:span text:style-name="T25_1">The<text:s/>UK<text:s/>is</text:span><text:span text:style-name="T25_2"><text:s/>well<text:s/>placed<text:s/>to<text:s/>support</text:span><text:span text:style-name="T25_3">.</text:span><text:span text:style-name="T25_4"><text:s/>Indonesia<text:s/>sees<text:s/>us<text:s/>as<text:s/>a<text:s/>strategic<text:s/>partner<text:s/>and<text:s/>critical<text:s/>friend</text:span><text:span text:style-name="T25_5">,<text:s/>f</text:span><text:span text:style-name="T25_6">ollowing<text:s/>our<text:s/>successful<text:s/></text:span><text:span text:style-name="T25_7">long-term<text:s/></text:span><text:span text:style-name="T25_8">support<text:s/>to<text:s/>tackle<text:s/>illegal<text:s/>logging</text:span><text:span text:style-name="T25_9">,<text:s/>and<text:s/>our<text:s/></text:span><text:span text:style-name="T25_10">strong<text:s/>and<text:s/></text:span><text:span text:style-name="T25_11">highly<text:s/>visible<text:s/></text:span><text:span text:style-name="T25_12">support<text:s/>for<text:s/>its</text:span><text:span text:style-name="T25_13"><text:s/></text:span><text:span text:style-name="T25_14">energy<text:s/>transition</text:span><text:span text:style-name="T25_15">.<text:s/></text:span><text:span text:style-name="T25_16">We<text:s/>are<text:s/>in<text:s/>a<text:s/>unique<text:s/>position<text:s/>to<text:s/>use<text:s/></text:span><text:span text:style-name="T25_17">our</text:span><text:span text:style-name="T25_18"><text:s/>influence<text:s/>to<text:s/>help<text:s/>Indonesia<text:s/>address<text:s/>its<text:s/>most<text:s/>important<text:s/>economic<text:s/>sector</text:span><text:span text:style-name="T25_19">s</text:span><text:span text:style-name="T25_20"><text:s/>and<text:s/>a<text:s/>sustainability<text:s/>challenge<text:s/>with<text:s/>global<text:s/>implications<text:s/>for<text:s/>climate<text:s/>and<text:s/>biodiversity</text:span><text:span text:style-name="T25_21">.<text:s/></text:span></text:p>
            <text:p text:style-name="P26"/>
          </table:table-cell>
          <table:covered-table-cell/>
          <table:covered-table-cell/>
        </table:table-row>
        <table:table-row table:style-name="Row5">
          <table:table-cell table:style-name="Cell5" table:number-columns-spanned="2">
            <text:p text:style-name="P27"><text:span text:style-name="T27_1">Programme<text:s/>Value:<text:s/></text:span><text:span text:style-name="T27_2">£<text:s/></text:span><text:span text:style-name="T27_3">5,0</text:span><text:span text:style-name="T27_4">00</text:span><text:span text:style-name="T27_5">,000</text:span></text:p>
            <text:p text:style-name="P28"/>
          </table:table-cell>
          <table:covered-table-cell/>
          <table:table-cell table:style-name="Cell6">
            <text:p text:style-name="P29"><text:span text:style-name="T29_1">Country/<text:s/>Region<text:s/>or<text:s/>Sector:<text:s/></text:span><text:span text:style-name="T29_2">Indonesia<text:s/>(SE<text:s/>Asia<text:s/>and<text:s/>Pacific)</text:span></text:p>
            <text:p text:style-name="P30"><text:span text:style-name="T30_1">Climate<text:s/>and<text:s/>Environment<text:s/>/<text:s/>I</text:span><text:span text:style-name="T30_2">nternational<text:s/>Climate<text:s/>Finance<text:s/>(ICF)</text:span></text:p>
            <text:p text:style-name="P31"/>
          </table:table-cell>
        </table:table-row>
        <table:table-row table:style-name="Row6">
          <table:table-cell table:style-name="Cell7" table:number-columns-spanned="2">
            <text:p text:style-name="P32"><text:span text:style-name="T32_1">Department/Country<text:s/>Office<text:s/>confirmation<text:s/>of<text:s/>review<text:s/>processes</text:span></text:p>
            <text:p text:style-name="P33"/>
          </table:table-cell>
          <table:covered-table-cell/>
          <table:table-cell table:style-name="Cell8">
            <text:p text:style-name="P34"><text:span text:style-name="T34_1">Dominic<text:s/>Jermey,<text:s/>HMA</text:span></text:p>
            <text:p text:style-name="P35"><text:span text:style-name="T35_1">Amanda<text:s/>McLoughlin,<text:s/>Development<text:s/>Director</text:span></text:p>
          </table:table-cell>
        </table:table-row>
        <table:table-row table:style-name="Row7">
          <table:table-cell table:style-name="Cell9" table:number-columns-spanned="2">
            <text:p text:style-name="P36"><text:span text:style-name="T36_1">Contact<text:s/>name<text:s/></text:span></text:p>
          </table:table-cell>
          <table:covered-table-cell/>
          <table:table-cell table:style-name="Cell10">
            <text:p text:style-name="P37"><text:span text:style-name="T37_1">Anita<text:s/>Permatasari<text:s/>(PRO)</text:span></text:p>
            <text:p text:style-name="P38"><text:span text:style-name="T38_1">Alex<text:s/>Lau<text:s/>(SRO)</text:span></text:p>
          </table:table-cell>
        </table:table-row>
        <table:table-row table:style-name="Row8">
          <table:table-cell table:style-name="Cell11" table:number-columns-spanned="3">
            <text:p text:style-name="P39"><text:span text:style-name="T39_1">Threshold<text:s/>for<text:s/>final<text:s/>approval<text:s/>of<text:s/>Business<text:s/>Case:<text:s/></text:span></text:p>
            <text:p text:style-name="P40"><text:span text:style-name="T40_1">Head<text:s/>of<text:s/>Mission</text:span></text:p>
          </table:table-cell>
          <table:covered-table-cell/>
          <table:covered-table-cell/>
        </table:table-row>
        <table:table-row table:style-name="Row9">
          <table:table-cell table:style-name="Cell12">
            <text:p text:style-name="P41"><text:span text:style-name="T41_1">Date<text:s/>of<text:s/>Approval<text:s/>of<text:s/>Concept<text:s/>Note:</text:span></text:p>
          </table:table-cell>
          <table:table-cell table:style-name="Cell13">
            <text:p text:style-name="P42"><text:span text:style-name="T42_1">18/04/2024</text:span></text:p>
          </table:table-cell>
          <table:table-cell table:style-name="Cell14">
            <text:p text:style-name="P43"><text:span text:style-name="T43_1">Name<text:s/>and<text:s/>role<text:s/>of<text:s/>Approver</text:span></text:p>
            <text:p text:style-name="P44"><text:span text:style-name="T44_1">Dominic<text:s/>Jermey,<text:s/>HMA<text:s/>Jakarta</text:span></text:p>
          </table:table-cell>
        </table:table-row>
        <table:table-row table:style-name="Row10">
          <table:table-cell table:style-name="Cell15">
            <text:p text:style-name="P45"><text:span text:style-name="T45_1">Date<text:s/>of<text:s/>Approval<text:s/>of<text:s/>Business<text:s/>Case:</text:span></text:p>
          </table:table-cell>
          <table:table-cell table:style-name="Cell16">
            <text:p text:style-name="P46"><text:span text:style-name="T46_1">dd/mm/</text:span><text:span text:style-name="T46_2">yyyy</text:span></text:p>
          </table:table-cell>
          <table:table-cell table:style-name="Cell17">
            <text:p text:style-name="P47"><text:span text:style-name="T47_1">Name<text:s/>and<text:s/>role<text:s/>of<text:s/>Approver</text:span></text:p>
          </table:table-cell>
        </table:table-row>
        <table:table-row table:style-name="Row11">
          <table:table-cell table:style-name="Cell18">
            <text:p text:style-name="P48"><text:span text:style-name="T48_1">Programme<text:s/>Code:<text:s/></text:span><text:span text:style-name="T48_2">400230-901</text:span></text:p>
            <text:p text:style-name="P49"/>
          </table:table-cell>
          <table:table-cell table:style-name="Cell19">
            <text:p text:style-name="P50"><text:span text:style-name="T50_1">AMP<text:s/>Start<text:s/>Date:</text:span></text:p>
          </table:table-cell>
          <table:table-cell table:style-name="Cell20">
            <text:p text:style-name="P51"><text:span text:style-name="T51_1">AMP<text:s/>End<text:s/>Date:</text:span></text:p>
          </table:table-cell>
        </table:table-row>
        <table:table-row table:style-name="Row12">
          <table:table-cell table:style-name="Cell21">
            <text:p text:style-name="P52"><text:span text:style-name="T52_1">Overall<text:s/>programme<text:s/>risk<text:s/>rating:<text:s/></text:span></text:p>
            <text:p text:style-name="P53"/>
          </table:table-cell>
          <table:table-cell table:style-name="Cell22" table:number-columns-spanned="2">
            <text:p text:style-name="P54"><text:span text:style-name="T54_1">Moderate</text:span></text:p>
          </table:table-cell>
          <table:covered-table-cell/>
        </table:table-row>
      </table:table>
      <text:p text:style-name="P55"/>
      <text:p text:style-name="P56"/>
      <text:p text:style-name="P57"/>
      <text:p text:style-name="P58"/>
      <text:list text:style-name="LS3" xml:id="list0">
        <text:list-item>
          <text:h text:style-name="P59" text:outline-level="2"><text:span text:style-name="T59_1">Strategic<text:s/>Case<text:s/></text:span></text:h>
        </text:list-item>
      </text:list>
      <text:p text:style-name="P60"/>
      <text:p text:style-name="P61"><text:span text:style-name="T61_1">Summary<text:s/>of<text:s/>intervention</text:span></text:p>
      <text:p text:style-name="P62"/>
      <text:list text:style-name="LS1" xml:id="list1">
        <text:list-item>
          <text:p text:style-name="P63"><text:span text:style-name="T63_1">Indonesia<text:s/>is<text:s/>making<text:s/>efforts<text:s/>to<text:s/>decouple<text:s/>commodity<text:s/>production<text:s/>from<text:s/>deforestation<text:s/>and<text:s/>carbon<text:s/>emissions,<text:s/>most<text:s/>successfully<text:s/>in<text:s/>the<text:s/>timber<text:s/>sector<text:s/>with<text:s/>its<text:s/>timber<text:s/>legality<text:s/>assurance<text:s/>system<text:s/>SVLK,<text:s/>developed<text:s/>in<text:s/>cooperation<text:s/>with<text:s/>the<text:s/>UK,<text:s/>which<text:s/>has<text:s/>helped<text:s/>reduce<text:s/>illegality<text:s/>levels<text:s/>of<text:s/>timber<text:s/>exports<text:s/>by<text:s/>more<text:s/>than<text:s/>half.<text:s/>An<text:s/>important<text:s/>driver<text:s/>of<text:s/>this<text:s/>success<text:s/>has<text:s/>been<text:s/>the<text:s/></text:span><text:span text:style-name="T63_2">multi-stakeholder<text:s/></text:span><text:span text:style-name="T63_3">combination<text:s/>of</text:span><text:span text:style-name="T63_4"><text:s/></text:span><text:span text:style-name="T63_5">supply-side<text:s/>regula</text:span><text:span text:style-name="T63_6">tory<text:s/>reform</text:span><text:span text:style-name="T63_7"><text:s/>with<text:s/>demand-side<text:s/>approaches</text:span><text:span text:style-name="T63_8">,<text:s/>including</text:span><text:span text:style-name="T63_9"><text:s/>a<text:s/>UK-Indonesia<text:s/>timber<text:s/>agreement<text:s/>(FLEGT<text:s/>VPA)</text:span><text:span text:style-name="T63_10">.<text:s/>These<text:s/>demand-side<text:s/>measures</text:span><text:span text:style-name="T63_11"><text:s/>have<text:s/>strengthened<text:s/>producer<text:s/>incentives<text:s/>for<text:s/>compliance<text:s/>with<text:s/>national<text:s/>sustainability<text:s/>approaches.<text:s/></text:span><text:span text:style-name="T63_12">A<text:s/>similar<text:s/>approach<text:s/>is<text:s/>in<text:s/>train<text:s/>with<text:s/>Indonesia’s<text:s/>palm<text:s/>oil<text:s/>standard,<text:s/>Indonesia<text:s/>Sustainable<text:s/>Palm<text:s/>Oil<text:s/>(ISPO).<text:s/></text:span></text:p>
        </text:list-item>
      </text:list>
      <text:p text:style-name="P64"/>
      <text:list text:style-name="LS1" xml:id="list2" text:continue-list="list1">
        <text:list-item>
          <text:p text:style-name="P65"><text:span text:style-name="T65_1">Learning<text:s/>from<text:s/>the<text:s/>timber<text:s/>experience,<text:s/>the<text:s/></text:span><text:span text:style-name="T65_2">SEMESTA<text:s/></text:span><text:span text:style-name="T65_3">programme<text:s/>will<text:s/>support<text:s/>Indonesia’s<text:s/>sustainable<text:s/></text:span><text:span text:style-name="T65_4">commodity</text:span><text:span text:style-name="T65_5"><text:s/>production,<text:s/>including<text:s/>for<text:s/>exports<text:s/>to<text:s/>the<text:s/>UK.<text:s/></text:span><text:span text:style-name="T65_6">SEMESTA</text:span><text:span text:style-name="T65_7"><text:s/>will<text:s/>address<text:s/>concerns<text:s/>that<text:s/>undermine<text:s/>sustainability</text:span><text:span text:style-name="T65_8"><text:s/>in<text:s/>the<text:s/>palm<text:s/>oil<text:s/></text:span><text:span text:style-name="T65_9">sector</text:span><text:span text:style-name="T65_10">.<text:s/>It<text:s/>will</text:span><text:span text:style-name="T65_11"><text:s/></text:span><text:span text:style-name="T65_12">strengthen</text:span><text:span text:style-name="T65_13"><text:s/>ISPO<text:s/></text:span><text:span text:style-name="T65_14">by<text:s/>supporting<text:s/>implementation<text:s/>of<text:s/>the</text:span><text:span text:style-name="T65_15"><text:s/></text:span><text:span text:style-name="T65_16">Government<text:s/>of<text:s/>Indonesia’s<text:s/>(</text:span><text:span text:style-name="T65_17">GoI</text:span><text:span text:style-name="T65_18">)</text:span><text:span text:style-name="T65_19"><text:s/>national<text:s/></text:span><text:span text:style-name="T65_20">sustainable<text:s/></text:span><text:span text:style-name="T65_21">palm<text:s/>oil<text:s/></text:span><text:span text:style-name="T65_22">action<text:s/>plan</text:span><text:span text:style-name="T65_23">,<text:s/>including<text:s/>certification<text:s/>and<text:s/>traceability</text:span><text:span text:style-name="T65_24">.<text:s/></text:span><text:bookmark-start text:name="_Hlk166225445"/><text:span text:style-name="T65_25">It<text:s/>will<text:s/></text:span><text:span text:style-name="T65_26">also<text:s/></text:span><text:span text:style-name="T65_27">support<text:s/>nascent<text:s/>sustainability<text:s/>efforts<text:s/>in<text:s/>the<text:s/></text:span><text:span text:style-name="T65_28">critical<text:s/>minerals</text:span><text:span text:style-name="T65_29"><text:s/>sector</text:span><text:span text:style-name="T65_30">.<text:s/>It<text:s/>will<text:s/></text:span><text:span text:style-name="T65_31">facilitat</text:span><text:span text:style-name="T65_32">e</text:span><text:span text:style-name="T65_33"><text:s/>multistakeholder<text:s/>dialogues</text:span><text:span text:style-name="T65_34">,<text:s/>including<text:s/>demand-side<text:s/>stakeholders,</text:span><text:span text:style-name="T65_35"><text:s/>t</text:span><text:span text:style-name="T65_36">hat<text:s/>support</text:span><text:span text:style-name="T65_37"><text:s/>establish</text:span><text:span text:style-name="T65_38">ment<text:s/>of</text:span><text:span text:style-name="T65_39"><text:s/></text:span><text:span text:style-name="T65_40">a<text:s/></text:span><text:span text:style-name="T65_41">governance<text:s/></text:span><text:span text:style-name="T65_42">framework</text:span><text:span text:style-name="T65_43"><text:s/></text:span><text:span text:style-name="T65_44">for</text:span><text:span text:style-name="T65_45"><text:s/></text:span><text:span text:style-name="T65_46">sustainable</text:span><text:span text:style-name="T65_47"><text:s/></text:span><text:span text:style-name="T65_48">production<text:s/></text:span><text:span text:style-name="T65_49">in</text:span><text:span text:style-name="T65_50"><text:s/>the<text:s/>critical<text:s/>mineral<text:s/>supply<text:s/></text:span><text:span text:style-name="T65_51">chain</text:span><text:span text:style-name="T65_52">.</text:span><text:span text:style-name="T65_53"><text:s/></text:span><text:bookmark-end text:name="_Hlk166225445"/><text:span text:style-name="T65_54">The<text:s/>programme<text:s/>will<text:s/>also<text:s/>support<text:s/>further<text:s/>necessary<text:s/>strengthening<text:s/>of<text:s/>SVLK,<text:s/>including<text:s/>on<text:s/>geolocation.</text:span></text:p>
        </text:list-item>
      </text:list>
      <text:p text:style-name="P66"/>
      <text:p text:style-name="P67"><text:span text:style-name="T67_1">Why<text:s/>is<text:s/>intervention<text:s/>needed?</text:span></text:p>
      <text:p text:style-name="P68"/>
      <text:p text:style-name="P69"><text:span text:style-name="T69_1">The<text:s/>link<text:s/>between<text:s/>economic<text:s/>development<text:s/>and<text:s/></text:span><text:span text:style-name="T69_2">environmental<text:s/>risks</text:span></text:p>
      <text:list text:style-name="LS1" xml:id="list3" text:continue-list="list1">
        <text:list-item>
          <text:p text:style-name="P70"><text:span text:style-name="T70_1">Commodity<text:s/>production<text:s/>is<text:s/>a<text:s/>major<text:s/>contributor<text:s/>to<text:s/>Indonesia’s<text:s/>development.<text:s/></text:span><text:span text:style-name="T70_2">The<text:s/>country’s<text:s/>top<text:s/>ten<text:s/>export<text:s/>commodities<text:s/>include<text:s/>both<text:s/>extractive<text:s/>industries<text:s/>including<text:s/></text:span><text:span text:style-name="T70_3">nicke</text:span><text:span text:style-name="T70_4">l<text:s/>and<text:s/>coal,</text:span><text:span text:style-name="T70_5"><text:s/>and<text:s/>non-extractive<text:s/>ones<text:s/>such<text:s/>as<text:s/>palm<text:s/>oil,<text:s/>rubber,<text:s/>coco</text:span><text:span text:style-name="T70_6">a</text:span><text:span text:style-name="T70_7">,<text:s/>and<text:s/>pulp<text:s/>and<text:s/>paper.</text:span><text:span text:style-name="T70_8"><text:note text:note-class="footnote"><text:note-citation/><text:note-body><text:p text:style-name="P71"><text:span text:style-name="T71_1"><text:s/>UNCTAD,<text:s/>State<text:s/>of<text:s/>commodity<text:s/>dependence<text:s/>2023,<text:s/></text:span><text:span text:style-name="T71_2"><text:a xlink:type="simple" xlink:href="https://unctad.org/system/files/official-document/ditccom2023d3_en.pdf"><text:span text:style-name="T71_3">The<text:s/>State<text:s/>of<text:s/>Commodity<text:s/>Dependence<text:s/>2023<text:s/>(unctad.org)</text:span></text:a></text:span><text:span text:style-name="T71_4">,<text:s/>2023.</text:span></text:p></text:note-body></text:note></text:span><text:span text:style-name="T71_5"><text:s/></text:span><text:span text:style-name="T71_6">Palm<text:s/>oil,<text:s/>Indonesia’s<text:s/>“red<text:s/>gold”<text:s/>contributes<text:s/>5%<text:s/>of<text:s/>Indonesia’s<text:s/>national<text:s/>employment,<text:s/>including<text:s/>millions<text:s/>of<text:s/>smallholder<text:s/>farmers,<text:s/>and<text:s/>contributes<text:s/>9-17%<text:s/>of<text:s/>GDP.</text:span></text:p>
        </text:list-item>
      </text:list>
      <text:p text:style-name="P72"><text:span text:style-name="T72_1"><text:s/></text:span></text:p>
      <text:list text:style-name="LS1" xml:id="list4" text:continue-list="list1">
        <text:list-item>
          <text:p text:style-name="P73"><text:span text:style-name="T73_1">However,<text:s/>land-use<text:s/>change<text:s/>linked<text:s/>to<text:s/>commodity<text:s/>production<text:s/>is<text:s/>a<text:s/>major<text:s/>contributor<text:s/>to<text:s/>deforestation,<text:s/>which<text:s/>causes<text:s/>GHG<text:s/>emissions</text:span><text:span text:style-name="T73_2">.<text:s/>Large-scale<text:s/>land<text:s/>use<text:s/>change<text:s/>has<text:s/></text:span><text:span text:style-name="T73_3">driven<text:s/>Indonesia’s<text:s/>Forestry<text:s/>and<text:s/>Other<text:s/>Land<text:s/>Use<text:s/></text:span><text:span text:style-name="T73_4">(FOLU)<text:s/></text:span><text:span text:style-name="T73_5">sector<text:s/>to<text:s/>become<text:s/>its<text:s/>largest<text:s/>emitting<text:s/>sector</text:span><text:span text:style-name="T73_6"><text:s/>with<text:s/></text:span><text:span text:style-name="T73_7">23</text:span><text:span text:style-name="T73_8">%<text:s/>of<text:s/>emissions</text:span><text:span text:style-name="T73_9"><text:s/>in<text:s/></text:span><text:span text:style-name="T73_10">2001<text:s/>-<text:s/>2016</text:span><text:span text:style-name="T73_11">.</text:span><text:span text:style-name="T73_12"><text:note text:note-class="footnote"><text:note-citation/><text:note-body><text:p text:style-name="P74"><text:span text:style-name="T74_1"><text:s/></text:span><text:bookmark-start text:name="_Hlk168481738"/><text:span text:style-name="T74_2">Kemen<text:s/>G<text:s/>Austin<text:s/>et<text:s/>al</text:span><text:span text:style-name="T74_3">,<text:s/>What<text:s/>causes<text:s/>deforestation<text:s/>in<text:s/>Indonesia?</text:span><text:span text:style-name="T74_4"><text:s/>Environ.<text:s/>Res.<text:s/>Lett.<text:s/>14<text:s/>024007</text:span><text:bookmark-end text:name="_Hlk168481738"/><text:span text:style-name="T74_5">,<text:s/>2019.</text:span></text:p></text:note-body></text:note></text:span><text:span text:style-name="T74_6"><text:s/></text:span><text:span text:style-name="T74_7">Furthermore,<text:s/>a</text:span><text:span text:style-name="T74_8">gricultural<text:s/>commodity<text:s/>production<text:s/>has<text:s/>directly<text:s/>contributed<text:s/>to<text:s/>deforestation<text:s/></text:span><text:span text:style-name="T74_9">worldwide</text:span><text:span text:style-name="T74_10">,<text:s/>with<text:s/>palm<text:s/>oil<text:s/>being<text:s/>the<text:s/>biggest<text:s/>driver</text:span><text:span text:style-name="T74_11"><text:s/>besi</text:span><text:span text:style-name="T74_12">des<text:s/>soy<text:s/>and<text:s/>cattle</text:span><text:span text:style-name="T74_13">.</text:span><text:span text:style-name="T74_14"><text:note text:note-class="footnote"><text:note-citation/><text:note-body><text:p text:style-name="P75"><text:span text:style-name="T75_1"><text:s/></text:span><text:span text:style-name="T75_2">FAO,<text:s/></text:span><text:span text:style-name="T75_3">State<text:s/>of<text:s/>World’s<text:s/>Forest<text:s/>2020,<text:s/></text:span><text:span text:style-name="T75_4"><text:a xlink:type="simple" xlink:href="https://www.fao.org/state-of-forests"><text:span text:style-name="T75_5">https://www.fao.org/state-of-forests</text:span></text:a></text:span><text:span text:style-name="T75_6">,<text:s/>2021.</text:span></text:p></text:note-body></text:note></text:span><text:span text:style-name="T75_7"><text:s/></text:span></text:p>
        </text:list-item>
      </text:list>
      <text:p text:style-name="P76"/>
      <text:list text:style-name="LS1" xml:id="list5" text:continue-list="list1">
        <text:list-item>
          <text:p text:style-name="P77"><text:span text:style-name="T77_1">In<text:s/>Indonesia,<text:s/>deforestation<text:s/>is<text:s/>not<text:s/>only<text:s/>driven<text:s/>by<text:s/>forest<text:s/>and<text:s/>agriculture<text:s/>commodities<text:s/>but<text:s/>also<text:s/>mining.</text:span><text:span text:style-name="T77_2"><text:note text:note-class="footnote"><text:note-citation/><text:note-body><text:p text:style-name="P78"><text:span text:style-name="T78_1"><text:s/>Giljum<text:s/>et<text:s/>al,<text:s/></text:span><text:span text:style-name="T78_2"><text:a xlink:type="simple" xlink:href="https://www.pnas.org/doi/epdf/10.1073/pnas.2118273119"><text:span text:style-name="T78_3">A<text:s/>pantropical<text:s/>assessment<text:s/>of<text:s/>deforestation<text:s/>caused<text:s/>by<text:s/>industrial<text:s/>mining<text:s/>(pnas.org)</text:span></text:a></text:span><text:span text:style-name="T78_4">,<text:s/>2023.</text:span></text:p></text:note-body></text:note></text:span><text:span text:style-name="T78_5"><text:s/>Mining<text:s/>operations<text:s/>can<text:s/>lead<text:s/>to<text:s/>the<text:s/>destruction<text:s/>and<text:s/>loss<text:s/>of<text:s/>forests,<text:s/>but<text:s/>they<text:s/>can<text:s/>also<text:s/>have<text:s/>an<text:s/>adverse<text:s/>effect<text:s/>on<text:s/>human<text:s/>rights,<text:s/>habitat<text:s/>fragmentation,<text:s/>soil,<text:s/>air,<text:s/>and<text:s/>water<text:s/>pollution,<text:s/>and<text:s/>ecosystem<text:s/>services.</text:span><text:span text:style-name="T78_6"><text:note text:note-class="footnote"><text:note-citation/><text:note-body><text:p text:style-name="P79"><text:span text:style-name="T79_1"><text:s/>Stephanie<text:s/>Worlanyo,<text:s/>Li<text:s/>Jiangfeng,<text:s/>Evaluating<text:s/>the<text:s/>environmental<text:s/>and<text:s/>economic<text:s/>impact<text:s/>of<text:s/>mining<text:s/>for<text:s/>post-mined<text:s/>land<text:s/>restoration<text:s/>and<text:s/>land-use:<text:s/>A<text:s/>review,<text:s/>Journal<text:s/>of<text:s/>Environmental<text:s/>Management,<text:s/>Volume<text:s/>279,<text:s/>2021.</text:span></text:p></text:note-body></text:note></text:span><text:span text:style-name="T79_2"><text:s/></text:span><text:span text:style-name="T79_3">The<text:s/></text:span><text:span text:style-name="T79_4">energy<text:s/>requirements<text:s/>for<text:s/></text:span><text:span text:style-name="T79_5">refining<text:s/>of<text:s/>critical<text:s/>minerals<text:s/></text:span><text:span text:style-name="T79_6">additionally</text:span><text:span text:style-name="T79_7"><text:s/>contribute<text:s/>towards<text:s/>Indonesia’s<text:s/>emissions.<text:s/></text:span><text:span text:style-name="T79_8">Industria</text:span><text:span text:style-name="T79_9">l<text:s/>parks<text:s/>that<text:s/>support<text:s/></text:span><text:span text:style-name="T79_10">nickel<text:s/>and<text:s/>other<text:s/>mineral<text:s/>smelting<text:s/></text:span><text:span text:style-name="T79_11">use<text:s/>about<text:s/>15%<text:s/>of<text:s/>national<text:s/>coal<text:s/>output</text:span><text:span text:style-name="T79_12">,<text:s/></text:span><text:span text:style-name="T79_13">with<text:s/>metallurgy<text:s/>now<text:s/>second<text:s/>only<text:s/>to<text:s/>power<text:s/>generation<text:s/></text:span><text:span text:style-name="T79_14">in<text:s/>terms<text:s/>of<text:s/>industrial<text:s/>coal<text:s/>consumption.<text:s/></text:span><text:span text:style-name="T79_15"><text:s/></text:span></text:p>
        </text:list-item>
      </text:list>
      <text:p text:style-name="P80"><text:span text:style-name="T80_1"><text:s/></text:span></text:p>
      <text:list text:style-name="LS1" xml:id="list6" text:continue-list="list1">
        <text:list-item>
          <text:p text:style-name="P81"><text:span text:style-name="T81_1">Consumer<text:s/>countries<text:s/>have<text:s/>recognised<text:s/></text:span><text:span text:style-name="T81_2">the<text:s/>significant<text:s/>environmental<text:s/></text:span><text:span text:style-name="T81_3">impact<text:s/></text:span><text:span text:style-name="T81_4">of<text:s/></text:span><text:span text:style-name="T81_5">agricultural<text:s/></text:span><text:span text:style-name="T81_6">commodity<text:s/>production<text:s/></text:span><text:span text:style-name="T81_7">and<text:s/>have<text:s/>introduced<text:s/>demand<text:s/>side<text:s/>measures</text:span><text:span text:style-name="T81_8"><text:s/>in<text:s/>others</text:span><text:span text:style-name="T81_9"><text:s/>to<text:s/>strengthen<text:s/>incentives<text:s/>for<text:s/>sustainable<text:s/>production</text:span><text:span text:style-name="T81_10">.<text:s/></text:span><text:span text:style-name="T81_11">S</text:span><text:span text:style-name="T81_12">everal<text:s/>export<text:s/>partner<text:s/>countries<text:s/>(</text:span><text:span text:style-name="T81_13">UK,<text:s/>EU,<text:s/></text:span><text:span text:style-name="T81_14">China,<text:s/>America,<text:s/>Japan,<text:s/>South<text:s/>Korea,<text:s/>Australia</text:span><text:span text:style-name="T81_15"><text:s/>and<text:s/>others</text:span><text:span text:style-name="T81_16">)<text:s/>have<text:s/>signalled<text:s/>their<text:s/>country's<text:s/>commitment<text:s/>to<text:s/>achieving<text:s/>net<text:s/>zero<text:s/>emissions</text:span><text:span text:style-name="T81_17">,</text:span><text:span text:style-name="T81_18"><text:s/>most</text:span><text:span text:style-name="T81_19">ly</text:span><text:span text:style-name="T81_20"><text:s/>by<text:s/>2050.</text:span><text:span text:style-name="T81_21"><text:note text:note-class="footnote"><text:note-citation/><text:note-body><text:p text:style-name="P82"><text:span text:style-name="T82_1"><text:s/>Net<text:s/>Zero<text:s/>Tracker<text:s/>Net<text:s/>Zero<text:s/>Stocktake<text:s/>2023:<text:s/>NewClimate<text:s/>Institute,<text:s/>Oxford<text:s/>Net<text:s/>Zero,<text:s/>Energy<text:s/>and<text:s/>Climate<text:s/>Intelligence<text:s/>Unit<text:s/>and<text:s/>Data-Driven<text:s/>EnviroLab</text:span><text:span text:style-name="T82_2">,<text:s/>2023.</text:span></text:p></text:note-body></text:note></text:span><text:span text:style-name="T82_3"><text:s/></text:span><text:span text:style-name="T82_4">The<text:s/></text:span><text:span text:style-name="T82_5">EU<text:s/>has<text:s/>introduced<text:s/>the<text:s/>EU<text:s/>Deforestation<text:s/>Regulation</text:span><text:span text:style-name="T82_6"><text:note text:note-class="footnote"><text:note-citation/><text:note-body><text:p text:style-name="P83"><text:span text:style-name="T83_1"><text:s/>European<text:s/>Union,<text:s/></text:span><text:span text:style-name="T83_2"><text:a xlink:type="simple" xlink:href="https://environment.ec.europa.eu/topics/forests/deforestation/regulation-deforestation-free-products_en#publications"><text:span text:style-name="T83_3">Regulation<text:s/>on<text:s/>Deforestation-free<text:s/>products<text:s/>-<text:s/>European<text:s/>Commission<text:s/>(europa.eu)</text:span></text:a></text:span><text:span text:style-name="T83_4">,<text:s/>2023.<text:s/></text:span></text:p></text:note-body></text:note></text:span><text:span text:style-name="T83_5"><text:s/>which<text:s/>only<text:s/></text:span><text:span text:style-name="T83_6">allow</text:span><text:span text:style-name="T83_7">s</text:span><text:span text:style-name="T83_8"><text:s/>deforestation-free<text:s/>product</text:span><text:span text:style-name="T83_9">s</text:span><text:span text:style-name="T83_10"><text:s/>to<text:s/>enter<text:s/>their<text:s/>market.</text:span><text:span text:style-name="T83_11"><text:s/></text:span><text:span text:style-name="T83_12">The<text:s/>OECD<text:s/>is<text:s/>pushing<text:s/></text:span><text:span text:style-name="T83_13">minimum<text:s/>ESG<text:s/>standards<text:s/>as<text:s/>part<text:s/>of<text:s/>Indonesia’s<text:s/>accession</text:span><text:span text:style-name="T83_14"><text:note text:note-class="footnote"><text:note-citation/><text:note-body><text:p text:style-name="P84"><text:span text:style-name="T84_1"><text:s/>OECD,<text:s/></text:span><text:span text:style-name="T84_2"><text:a xlink:type="simple" xlink:href="https://www.oecd.org/mcm/documents/Accession-Roadmap-for-Indonesia.pdf"><text:span text:style-name="T84_3">Accession-Roadmap-for-Indonesia.pdf<text:s/>(oecd.org)</text:span></text:a></text:span><text:span text:style-name="T84_4">,<text:s/>2024.</text:span></text:p></text:note-body></text:note></text:span><text:span text:style-name="T84_5"><text:s/>talks.<text:s text:c="2"/></text:span></text:p>
        </text:list-item>
      </text:list>
      <text:p text:style-name="P85"/>
      <text:list text:style-name="LS1" xml:id="list7" text:continue-list="list1">
        <text:list-item>
          <text:p text:style-name="P86"><text:span text:style-name="T86_1">Demand<text:s/>side<text:s/>signals<text:s/>are</text:span><text:span text:style-name="T86_2"><text:s/>also</text:span><text:span text:style-name="T86_3"><text:s/>emerging</text:span><text:span text:style-name="T86_4"><text:s/>on<text:s/>the<text:s/>industrial<text:s/>commodity<text:s/>side</text:span><text:span text:style-name="T86_5">,<text:s/></text:span><text:span text:style-name="T86_6">though<text:s/></text:span><text:span text:style-name="T86_7">their<text:s/>development</text:span><text:span text:style-name="T86_8"><text:s/>has<text:s/>been<text:s/>limited<text:s/>by</text:span><text:span text:style-name="T86_9"><text:s/></text:span><text:span text:style-name="T86_10">high<text:s/>demand<text:s/>coupled<text:s/>with<text:s/></text:span><text:span text:style-name="T86_11">supply<text:s/>chain<text:s/>and<text:s/>scarcity<text:s/>issues</text:span><text:span text:style-name="T86_12">.<text:s/></text:span><text:span text:style-name="T86_13">The<text:s/>EU<text:s/>has<text:s/>started<text:s/>to<text:s/>introduce<text:s/>its<text:s/>Carbon<text:s/>Border<text:s/>Adjustment<text:s/>Mechanism</text:span><text:span text:style-name="T86_14"><text:note text:note-class="footnote"><text:note-citation/><text:note-body><text:p text:style-name="P87"><text:span text:style-name="T87_1"><text:s/></text:span><text:span text:style-name="T87_2">European<text:s/>Union,<text:s/></text:span><text:span text:style-name="T87_3"><text:a xlink:type="simple" xlink:href="https://taxation-customs.ec.europa.eu/carbon-border-adjustment-mechanism_en"><text:span text:style-name="T87_4">Carbon<text:s/>Border<text:s/>Adjustment<text:s/>Mechanism<text:s/>-<text:s/>European<text:s/>Commission<text:s/>(europa.eu)</text:span></text:a></text:span><text:span text:style-name="T87_5">,<text:s/>2023.</text:span></text:p></text:note-body></text:note></text:span><text:span text:style-name="T87_6"><text:s/>(CBAM)</text:span><text:span text:style-name="T87_7">,<text:s/></text:span><text:span text:style-name="T87_8">aiming<text:s/>to<text:s/>reduce<text:s/>the<text:s/>carbon<text:s/>intensity<text:s/>of<text:s/>its<text:s/>imports,<text:s/>including<text:s/>steel<text:s/>(the<text:s/>production<text:s/>of<text:s/>which<text:s/>uses<text:s/></text:span><text:span text:style-name="T87_9">the<text:s/>majority<text:s/>of</text:span><text:span text:style-name="T87_10"><text:s/>Indonesia’s<text:s/>nickel<text:s/>output)</text:span><text:span text:style-name="T87_11">,<text:s/>with<text:s/>the<text:s/>potential<text:s/>for<text:s/>scope<text:s/>to<text:s/>be<text:s/>extended<text:s/>to<text:s/>other<text:s/>high<text:s/>emission-intensity<text:s/>industrial<text:s/>commodities</text:span><text:span text:style-name="T87_12"><text:s/>in<text:s/>the<text:s/>future</text:span><text:span text:style-name="T87_13">.<text:s text:c="2"/></text:span><text:span text:style-name="T87_14">T</text:span><text:span text:style-name="T87_15">he<text:s/>UK<text:s/></text:span><text:span text:style-name="T87_16">has<text:s/>consulted</text:span><text:span text:style-name="T87_17"><text:s/>on<text:s/></text:span><text:span text:style-name="T87_18">an<text:s/></text:span><text:span text:style-name="T87_19">equivalent<text:s/>Mechanism.</text:span><text:span text:style-name="T87_20"><text:s/></text:span><text:span text:style-name="T87_21">With<text:s/>regards</text:span><text:span text:style-name="T87_22"><text:s/>battery</text:span><text:span text:style-name="T87_23">-</text:span><text:span text:style-name="T87_24">grade<text:s/>nickel<text:s/>(</text:span><text:span text:style-name="T87_25">High<text:s/>Pressure<text:s/>Acid<text:s/>Leach<text:s/></text:span><text:span text:style-name="T87_26">or<text:s/>HPAL<text:s/></text:span><text:span text:style-name="T87_27">nickel)</text:span><text:span text:style-name="T87_28"><text:s/></text:span><text:span text:style-name="T87_29">i</text:span><text:span text:style-name="T87_30">n<text:s/>July<text:s/>2023,<text:s/>the<text:s/></text:span><text:span text:style-name="T87_31">EU</text:span><text:span text:style-name="T87_32"><text:s/></text:span><text:span text:style-name="T87_33">implemented</text:span><text:span text:style-name="T87_34"><text:s/></text:span><text:span text:style-name="T87_35">a<text:s/></text:span><text:span text:style-name="T87_36">Battery<text:s/>Regulation<text:s/>which</text:span><text:span text:style-name="T87_37"><text:s/></text:span><text:span text:style-name="T87_38">requires<text:s/></text:span><text:span text:style-name="T87_39">relevant<text:s/></text:span><text:span text:style-name="T87_40">EU<text:s/></text:span><text:span text:style-name="T87_41">firms<text:s/></text:span><text:span text:style-name="T87_42">to<text:s/></text:span><text:span text:style-name="T87_43">conduct</text:span><text:span text:style-name="T87_44"><text:s/>due<text:s/>diligence</text:span><text:span text:style-name="T87_45"><text:note text:note-class="footnote"><text:note-citation/><text:note-body><text:p text:style-name="P88"><text:span text:style-name="T88_1"><text:s/></text:span><text:span text:style-name="T88_2">Mighty<text:s/>Earth,<text:s/></text:span><text:span text:style-name="T88_3"><text:a xlink:type="simple" xlink:href="https://mightyearth.org/article/from-forests-to-electric-vehicles/"><text:span text:style-name="T88_4">Nickel<text:s/>industry<text:s/>costs<text:s/>lives<text:s/>and<text:s/>livelihoods<text:s/>in<text:s/>Indonesia’s<text:s/>last<text:s/>nomadic<text:s/>sea<text:s/>tribe<text:s/>-<text:s/>Mighty<text:s/>Earth</text:span></text:a></text:span><text:span text:style-name="T88_5">,<text:s/>2024.</text:span></text:p></text:note-body></text:note></text:span><text:span text:style-name="T88_6"><text:s/>and<text:s/>ensure</text:span><text:span text:style-name="T88_7"><text:s/>supply<text:s/>chain<text:s/>traceability</text:span><text:span text:style-name="T88_8"><text:s/>and<text:s/></text:span><text:span text:style-name="T88_9">environmental<text:s/></text:span><text:span text:style-name="T88_10">risk</text:span><text:span text:style-name="T88_11"><text:s/>management</text:span><text:span text:style-name="T88_12"><text:s/>by<text:s/></text:span><text:span text:style-name="T88_13">August<text:s/>2025.<text:s/></text:span><text:span text:style-name="T88_14">The<text:s/>US<text:s/></text:span><text:span text:style-name="T88_15">Inflation<text:s/>Reduction<text:s/>Act</text:span><text:span text:style-name="T88_16"><text:note text:note-class="footnote"><text:note-citation/><text:note-body><text:p text:style-name="P89"><text:span text:style-name="T89_1"><text:s/></text:span><text:span text:style-name="T89_2">United<text:s/>States,<text:s/>Inflation<text:s/>Reduction<text:s/>Act<text:s/>|<text:s/>U.S.<text:s/>Department<text:s/>of<text:s/>the<text:s/>Treasury,<text:s/>2022.</text:span></text:p></text:note-body></text:note></text:span><text:span text:style-name="T89_3"><text:s/>may<text:s/>also<text:s/>contribute<text:s/>towards<text:s/>increased<text:s/>demand<text:s/>for<text:s/>traceability<text:s/>through<text:s/>its<text:s/>requirement<text:s/>that<text:s/>rebate-qualifying<text:s/>firms<text:s/></text:span><text:span text:style-name="T89_4">precisely<text:s/></text:span><text:span text:style-name="T89_5">identify<text:s/>the</text:span><text:span text:style-name="T89_6"><text:s/></text:span><text:span text:style-name="T89_7">percentage<text:s/>of<text:s/>supply<text:s/></text:span><text:span text:style-name="T89_8">of<text:s/>certain<text:s/></text:span><text:span text:style-name="T89_9">critical<text:s/></text:span><text:span text:style-name="T89_10">raw<text:s/></text:span><text:span text:style-name="T89_11">materials</text:span><text:span text:style-name="T89_12"><text:s/>sourced<text:s/>from<text:s/>the<text:s/>US<text:s/>or<text:s/>its<text:s/>FTA<text:s/>partners<text:s/>(Indonesia<text:s/>is<text:s/>not<text:s/>one<text:s/>of<text:s/>these).<text:s/></text:span></text:p>
        </text:list-item>
      </text:list>
      <text:p text:style-name="P90"/>
      <text:list text:style-name="LS1" xml:id="list8" text:continue-list="list1">
        <text:list-item>
          <text:p text:style-name="P91"><text:span text:style-name="T91_1">Broader<text:s/>initiatives<text:s/>are<text:s/>also<text:s/>creating<text:s/>pressure<text:s/>to<text:s/>reduce<text:s/>emissions<text:s/>from<text:s/></text:span><text:span text:style-name="T91_2">both<text:s/></text:span><text:span text:style-name="T91_3">agricultural<text:s/>and<text:s/>industrial<text:s/>emissions</text:span><text:span text:style-name="T91_4">.<text:s/></text:span><text:span text:style-name="T91_5">T</text:span><text:span text:style-name="T91_6">he<text:s/>Just<text:s/>Energy<text:s/>Transition<text:s/>Partnership</text:span><text:span text:style-name="T91_7"><text:s/>(JETP)<text:s/>for<text:s/>Indonesia</text:span><text:span text:style-name="T91_8">,<text:s/></text:span><text:span text:style-name="T91_9">launched<text:s/></text:span><text:span text:style-name="T91_10">at<text:s/>the<text:s/>2022<text:s/>G20<text:s/>Leaders’<text:s/>Summit<text:s/>in<text:s/>Bali</text:span><text:span text:style-name="T91_11">,<text:s/>brings<text:s/>international<text:s/>partners<text:s/>and<text:s/></text:span><text:span text:style-name="T91_12">GoI</text:span><text:span text:style-name="T91_13"><text:s/>together<text:s/>to<text:s/></text:span><text:span text:style-name="T91_14">mobilise<text:s/></text:span><text:span text:style-name="T91_15">an<text:s/>initial<text:s/>$20<text:s/>billion<text:s/>in<text:s/>public<text:s/>and<text:s/>private<text:s/>financing<text:s/>to<text:s/>decarboni</text:span><text:span text:style-name="T91_16">s</text:span><text:span text:style-name="T91_17">e<text:s/>Indonesia’s<text:s/>energy<text:s/>sector</text:span><text:span text:style-name="T91_18">.</text:span><text:span text:style-name="T91_19"><text:s/></text:span><text:span text:style-name="T91_20">Indonesia<text:s/>has<text:s/></text:span><text:span text:style-name="T91_21">strong<text:s/>ambitions<text:s/></text:span><text:span text:style-name="T91_22">for</text:span><text:span text:style-name="T91_23"><text:s/>n</text:span><text:span text:style-name="T91_24">ickel</text:span><text:span text:style-name="T91_25"><text:s/></text:span><text:span text:style-name="T91_26">processing,<text:s/>which<text:s/></text:span><text:span text:style-name="T91_27">could</text:span><text:span text:style-name="T91_28"><text:s/>increase<text:s/>its<text:s/>fossil<text:s/>fuel<text:s/>consumption</text:span><text:span text:style-name="T91_29"><text:s/>and</text:span><text:span text:style-name="T91_30"><text:s/>risk<text:s/>achieving</text:span><text:span text:style-name="T91_31"><text:s/></text:span><text:span text:style-name="T91_32">our<text:s/></text:span><text:span text:style-name="T91_33">JETP<text:s/></text:span><text:span text:style-name="T91_34">objectives.</text:span><text:span text:style-name="T91_35"><text:s/></text:span><text:span text:style-name="T91_36">Meanwhile,<text:s/>Indonesia’s<text:s/>Forestry<text:s/>and<text:s/>Other<text:s/>Land<text:s/>Use<text:s/>(FOLU)<text:s/>Net<text:s/>Sink<text:s/>2030<text:s/>initiative<text:s/>aims<text:s/>to</text:span><text:span text:style-name="T91_37"><text:s/></text:span><text:span text:style-name="T91_38">transform<text:s/>their<text:s/>largest<text:s/>emitting<text:s/>sector<text:s/>into<text:s/>a<text:s/>net<text:s/>carbon<text:s/>sink<text:s/>by<text:s/>2030,<text:s/>including<text:s/>through<text:s/></text:span><text:span text:style-name="T91_39">increasing<text:s/></text:span><text:span text:style-name="T91_40">sustainability</text:span><text:span text:style-name="T91_41"><text:s/>of<text:s/>production<text:s/>of<text:s/>commodities<text:s/>such<text:s/>as<text:s/>palm<text:s/>oil</text:span><text:span text:style-name="T91_42">.<text:s/></text:span></text:p>
        </text:list-item>
      </text:list>
      <text:p text:style-name="P92"/>
      <text:list text:style-name="LS1" xml:id="list9" text:continue-list="list1">
        <text:list-item>
          <text:p text:style-name="P93"><text:span text:style-name="T93_1">I</text:span><text:span text:style-name="T93_2">t<text:s/>is<text:s/>possible<text:s/>to<text:s/>decouple<text:s/>commodity<text:s/>production<text:s/></text:span><text:span text:style-name="T93_3">from<text:s/>deforestation<text:s/>and<text:s/>carbon<text:s/>emissions<text:s/></text:span><text:span text:style-name="T93_4">with<text:s/>a<text:s/>credible<text:s/>national<text:s/>system<text:s/></text:span><text:span text:style-name="T93_5">supported<text:s/>with<text:s/>sufficient<text:s/>incentives,<text:s/>including<text:s/>through<text:s/>supply-side<text:s/>support,</text:span><text:span text:style-name="T93_6"><text:s/>international<text:s/>standards</text:span><text:span text:style-name="T93_7">,</text:span><text:span text:style-name="T93_8"><text:s/>market<text:s/>demands</text:span><text:span text:style-name="T93_9"><text:s/>and<text:s/></text:span><text:span text:style-name="T93_10">civil<text:s/>society-led<text:s/>advocacy</text:span><text:span text:style-name="T93_11">.<text:s/></text:span><text:span text:style-name="T93_12">After<text:s/>a<text:s/>long-term<text:s/>UK-supported<text:s/>multistakeholder<text:s/>process<text:s/>to<text:s/>build<text:s/></text:span><text:span text:style-name="T93_13">its</text:span><text:span text:style-name="T93_14"><text:s/>national<text:s/>timber<text:s/>legality<text:s/>system<text:s/>SVLK,<text:s/>in<text:s/>2016<text:s/>Indonesia<text:s/>issued<text:s/>the<text:s/>first<text:s/>Forest<text:s/>Law<text:s/>Enforcement,<text:s/>Governance<text:s/>and<text:s/>Trade<text:s/>(FLEGT)<text:s/>licensed<text:s/>timber<text:s/>globally</text:span><text:span text:style-name="T93_15"><text:note text:note-class="footnote"><text:note-citation/><text:note-body><text:p text:style-name="P94"><text:span text:style-name="T94_1"><text:s/></text:span><text:span text:style-name="T94_2">Indonesian<text:s/>Ministry<text:s/>of<text:s/>Environment<text:s/>and<text:s/>Forestry,<text:s/></text:span><text:span text:style-name="T94_3"><text:a xlink:type="simple" xlink:href="https://ppid.menlhk.go.id/berita/siaran-pers/3566/indonesia-merupakan-negara-pertama-dan-satu-satunya-di-dunia-pemegang-lisensi-flegt"><text:span text:style-name="T94_4">PPID<text:s/>|<text:s/>Kementrian<text:s/>Lingkungan<text:s/>Hidup<text:s/>dan<text:s/>Kehutanan<text:s/>|<text:s/>INDONESIA<text:s/>MERUPAKAN<text:s/>NEGARA<text:s/>PERTAMA<text:s/>DAN<text:s/>SATU-SATUNYA<text:s/>DI<text:s/>DUNIA<text:s/>PEMEGANG<text:s/>LISENSI<text:s/>FLEGT<text:s/>(menlhk.go.id)</text:span></text:a></text:span><text:span text:style-name="T94_5">,<text:s/>2016.</text:span></text:p></text:note-body></text:note></text:span><text:span text:style-name="T94_6"><text:note text:note-class="footnote"><text:note-citation/><text:note-body><text:p text:style-name="P95"><text:span text:style-name="T95_1"><text:s/></text:span><text:span text:style-name="T95_2">European<text:s/>Union,<text:s/></text:span><text:span text:style-name="T95_3"><text:a xlink:type="simple" xlink:href="https://www.eeas.europa.eu/node/9848_en"><text:span text:style-name="T95_4">Indonesia<text:s/>dan<text:s/>Uni<text:s/>Eropa<text:s/>menetapkan<text:s/>tanggal<text:s/>untuk<text:s/>memulai<text:s/>lisensi<text:s/>ekspor<text:s/>kayu<text:s/>legal<text:s/>|<text:s/>EEAS<text:s/>(europa.eu)</text:span></text:a></text:span><text:span text:style-name="T95_5">,<text:s/>2016.</text:span></text:p></text:note-body></text:note></text:span><text:span text:style-name="T95_6">,<text:s/>under<text:s/>their<text:s/>Voluntary<text:s/>Partnership<text:s/>Agreements<text:s/>with<text:s/>the<text:s/>EU<text:s/>and<text:s/>the<text:s/>UK.<text:s/>SVLK<text:s/>is<text:s/>strongly<text:s/>supported<text:s/>by<text:s/></text:span><text:span text:style-name="T95_7">the<text:s/></text:span><text:span text:style-name="T95_8">GoI</text:span><text:span text:style-name="T95_9">,</text:span><text:span text:style-name="T95_10"><text:s/>private<text:s/>sector<text:s/>and<text:s/>civil<text:s/>society<text:s/>actors,<text:s/>and<text:s/>has<text:s/>increasing<text:s/>recognition<text:s/>internationally.<text:s/></text:span></text:p>
        </text:list-item>
      </text:list>
      <text:p text:style-name="P96"><text:span text:style-name="T96_1"><text:s/></text:span></text:p>
      <text:p text:style-name="P97"><text:span text:style-name="T97_1">Cross-sector<text:s/>efforts<text:s/>to<text:s/>support<text:s/>sustainability<text:s/>in<text:s/>commodity<text:s/>production</text:span></text:p>
      <text:p text:style-name="P98"><text:span text:style-name="T98_1"><text:s/></text:span></text:p>
      <text:p text:style-name="P99"><text:span text:style-name="T99_1">Timber</text:span></text:p>
      <text:p text:style-name="P100"/>
      <text:list text:style-name="LS1" xml:id="list10" text:continue-list="list1">
        <text:list-item>
          <text:p text:style-name="P101"><text:span text:style-name="T101_1">In<text:s/>Indonesia,<text:s/></text:span><text:span text:style-name="T101_2">the<text:s/>timber<text:s/>legality<text:s/>assurance<text:s/>system<text:s/></text:span><text:span text:style-name="T101_3">SVLK<text:s/>has<text:s/>been<text:s/>the<text:s/>government’s<text:s/>most<text:s/>successful<text:s/>initiative<text:s/>for<text:s/>breaking<text:s/>the<text:s/>commodity-deforestation<text:s/>link.<text:s/></text:span><text:span text:style-name="T101_4">Implementation<text:s/>of<text:s/>SVLK<text:s/>as<text:s/>a<text:s/>mandatory<text:s/>certification<text:s/>scheme<text:s/>has<text:s/>strengthened<text:s/>forest<text:s/>governance<text:s/>in<text:s/>Indonesia.<text:s/>Between<text:s/>1970s<text:s/>and<text:s/>1990s,<text:s/>commercial<text:s/>logging<text:s/>was<text:s/>listed<text:s/>as<text:s/>the<text:s/>main<text:s/>drivers<text:s/>of<text:s/>deforestation<text:s/>in<text:s/>Indonesia.<text:s/>However,<text:s/>illegal<text:s/>logging<text:s/>has<text:s/>significantly<text:s/>declined<text:s/>since<text:s/>2003.<text:s/>It<text:s/>has<text:s/>been<text:s/>estimated<text:s/>that<text:s/>in<text:s/>2005,<text:s/>more<text:s/>than<text:s/>80%<text:s/>of<text:s/>the<text:s/>timber<text:s/>was<text:s/>illegal<text:s/>compared<text:s/>to<text:s/>30%<text:s/>in<text:s/>2015</text:span><text:span text:style-name="T101_5"><text:note text:note-class="footnote"><text:note-citation/><text:note-body><text:p text:style-name="P102"><text:span text:style-name="T102_1"><text:s/></text:span><text:span text:style-name="T102_2">Paolo</text:span><text:span text:style-name="T102_3"><text:s/></text:span><text:span text:style-name="T102_4">Cerutti<text:s/></text:span><text:span text:style-name="T102_5">et<text:s/>al,</text:span><text:span text:style-name="T102_6"><text:s/>Collecting<text:s/>Evidence<text:s/>of<text:s/>FLEGT-VPA<text:s/>Impacts<text:s/>for<text:s/>Improved<text:s/>FLEGT<text:s/>Communication.<text:s/>Synthesis<text:s/>report.<text:s/>Bogor,<text:s/>Indonesia:<text:s/>CIFOR</text:span><text:span text:style-name="T102_7">,<text:s/></text:span><text:span text:style-name="T102_8"><text:a xlink:type="simple" xlink:href="https://www.cifor-icraf.org/publications/pdf_files/Reports/FLEGT-VPA-Report.pdf"><text:span text:style-name="T102_9">https://www.cifor-icraf.org/publications/pdf_files/Reports/FLEGT-VPA-Report.pdf</text:span></text:a></text:span><text:span text:style-name="T102_10">,<text:s/>2020.</text:span></text:p></text:note-body></text:note></text:span><text:span text:style-name="T102_11">.<text:s/></text:span><text:span text:style-name="T102_12">SVLK<text:s/>has<text:s/>meant<text:s/>that<text:s/>deforestation<text:s/>driven<text:s/>by<text:s/>logging<text:s/>has<text:s/>decreased,<text:s/>while<text:s/>economic<text:s/>development<text:s/>has<text:s/>not<text:s/>suffered.</text:span><text:span text:style-name="T102_13"><text:s/></text:span><text:span text:style-name="T102_14">SVLK</text:span><text:span text:style-name="T102_15">’s<text:s/>success<text:s/></text:span><text:span text:style-name="T102_16">has<text:s/>been<text:s/>supported<text:s/>by</text:span><text:span text:style-name="T102_17"><text:s/>its</text:span><text:span text:style-name="T102_18"><text:s/>strongly<text:s/>multi-stakeholder<text:s/>nature</text:span><text:span text:style-name="T102_19">;<text:s/>s</text:span><text:span text:style-name="T102_20">ince</text:span><text:span text:style-name="T102_21"><text:s/>its<text:s/>initial<text:s/>inception<text:s/>in<text:s/>2003,<text:s/>SVLK’s<text:s/>processes<text:s/>have<text:s/></text:span><text:span text:style-name="T102_22">consistently<text:s/>included</text:span><text:span text:style-name="T102_23"><text:s/>academic</text:span><text:span text:style-name="T102_24">s</text:span><text:span text:style-name="T102_25">,<text:s/>associations,<text:s/>related<text:s/>ministries,<text:s/>and<text:s/>non-governmental<text:s/>organi</text:span><text:span text:style-name="T102_26">s</text:span><text:span text:style-name="T102_27">ations<text:s/>(NGOs).</text:span><text:span text:style-name="T102_28"><text:note text:note-class="footnote"><text:note-citation/><text:note-body><text:p text:style-name="P103"><text:span text:style-name="T103_1"><text:s/>Abidah<text:s/></text:span><text:span text:style-name="T103_2">Setyowati<text:s/>and<text:s/>Constance<text:s/>McDermott,<text:s/>Commodifying<text:s/>Legality?<text:s/>Who<text:s/>and<text:s/>What<text:s/>Counts<text:s/>as<text:s/>Legal<text:s/>in<text:s/>the<text:s/>Indonesian<text:s/>Wood<text:s/>Trade. </text:span><text:span text:style-name="T103_3">Society<text:s/>&amp;<text:s/>Natural<text:s/>Resources</text:span><text:span text:style-name="T103_4">, </text:span><text:span text:style-name="T103_5">30</text:span><text:span text:style-name="T103_6">(6),<text:s/>750–764.<text:s/></text:span><text:span text:style-name="T103_7"><text:a xlink:type="simple" xlink:href="https://doi.org/10.1080/08941920.2016.1239295"><text:span text:style-name="T103_8">https://doi.org/10.1080/08941920.2016.1239295</text:span></text:a></text:span><text:span text:style-name="T103_9">,<text:s/>2016.</text:span></text:p></text:note-body></text:note></text:span><text:span text:style-name="T103_10"><text:s/></text:span></text:p>
        </text:list-item>
      </text:list>
      <text:p text:style-name="P104"/>
      <text:p text:style-name="P105"><text:span text:style-name="T105_1">Palm<text:s/>oil<text:s/></text:span></text:p>
      <text:p text:style-name="P106"/>
      <text:list text:style-name="LS1" xml:id="list11" text:continue-list="list1">
        <text:list-item>
          <text:p text:style-name="P107"><text:span text:style-name="T107_1">Successful<text:s/>efforts<text:s/>in<text:s/>the<text:s/>timber<text:s/>industry<text:s/>mean<text:s/>that<text:s/>palm<text:s/>oil<text:s/></text:span><text:span text:style-name="T107_2">has<text:s/>become</text:span><text:span text:style-name="T107_3"><text:s/>the<text:s/>major<text:s/></text:span><text:span text:style-name="T107_4">commodity<text:s/></text:span><text:span text:style-name="T107_5">driver<text:s/>of<text:s/>deforestation</text:span><text:span text:style-name="T107_6">,<text:s/>contributing<text:s/>approximately<text:s/>23%<text:s/>of<text:s/>deforestation<text:s/>within<text:s/>the<text:s/>2010-2016<text:s/>period</text:span><text:span text:style-name="T107_7"><text:note text:note-class="footnote"><text:note-citation/><text:note-body><text:p text:style-name="P108"><text:span text:style-name="T108_1"><text:s/></text:span><text:span text:style-name="T108_2">Kemen<text:s/>G</text:span><text:span text:style-name="T108_3"><text:s/>Austin<text:s/>et<text:s/>al,<text:s/></text:span><text:span text:style-name="T108_4">What<text:s/>causes<text:s/>deforestation<text:s/>in<text:s/>Indonesia?</text:span><text:span text:style-name="T108_5"><text:s/>Environ.<text:s/>Res.<text:s/>Lett.<text:s/>14<text:s/>024007,<text:s/>2019.</text:span></text:p></text:note-body></text:note></text:span><text:span text:style-name="T108_6">.<text:s/></text:span><text:span text:style-name="T108_7">Indonesia<text:s/></text:span><text:span text:style-name="T108_8">has<text:s/>made<text:s/>efforts<text:s/>to<text:s/>improve<text:s/>sustainability<text:s/>and<text:s/>governance<text:s/>in<text:s/>the<text:s/>sector<text:s/>through<text:s/>its<text:s/>national</text:span><text:span text:style-name="T108_9"><text:s/>palm<text:s/>oil<text:s/>standard,<text:s/>Indonesia<text:s/>Sustainable<text:s/>Palm<text:s/>Oil<text:s/>(ISPO).<text:s/>The<text:s/>system<text:s/>has<text:s/>undergone<text:s/>years<text:s/>of<text:s/>improvement<text:s/>to<text:s/>meet<text:s/>global<text:s/>demands,<text:s/>including<text:s/>through<text:s/>UK<text:s/>support.<text:s/>However,<text:s/>many<text:s/>buyers<text:s/>remain<text:s/>unconvinced,<text:s/>principally<text:s/>due<text:s/>to<text:s/></text:span><text:span text:style-name="T108_10">the</text:span><text:span text:style-name="T108_11"><text:s/>governance<text:s/>structures<text:s/>underpinning<text:s/>ISPO,<text:s/>which<text:s/>limit<text:s/>the<text:s/>standard’s<text:s/>credibility.<text:s/></text:span></text:p>
        </text:list-item>
      </text:list>
      <text:p text:style-name="P109"/>
      <text:list text:style-name="LS1" xml:id="list12" text:continue-list="list1">
        <text:list-item>
          <text:p text:style-name="P110"><text:span text:style-name="T110_1">Previous<text:s/>multi-stakeholder<text:s/></text:span><text:span text:style-name="T110_2">good<text:s/></text:span><text:span text:style-name="T110_3">governance<text:s/></text:span><text:span text:style-name="T110_4">efforts<text:s/>have<text:s/></text:span><text:span text:style-name="T110_5">had<text:s/>limited</text:span><text:span text:style-name="T110_6"><text:s/></text:span><text:span text:style-name="T110_7">success<text:s/>in<text:s/></text:span><text:span text:style-name="T110_8">the<text:s/>palm<text:s/>oil<text:s/>sector</text:span><text:span text:style-name="T110_9"><text:note text:note-class="footnote"><text:note-citation/><text:note-body><text:p text:style-name="P111"><text:span text:style-name="T111_1"><text:s/>Heldi<text:s/>Yunan<text:s/>Ardia</text:span><text:span text:style-name="T111_2">n<text:s/>et<text:s/>al</text:span><text:span text:style-name="T111_3">,<text:s/></text:span><text:span text:style-name="T111_4"><text:a xlink:type="simple" xlink:href="https://journal.ipb.ac.id/index.php/jmagr/article/view/20626/14530"><text:span text:style-name="T111_5">Multi<text:s/>Stakeholder<text:s/>Engagement<text:s/>in<text:s/>Indonesia<text:s/>Sustainable<text:s/>Palm<text:s/>Oil<text:s/>Governance<text:s/>(ipb.ac.id)</text:span></text:a></text:span><text:span text:style-name="T111_6">,<text:s/></text:span><text:span text:style-name="T111_7">2018.</text:span></text:p></text:note-body></text:note></text:span><text:span text:style-name="T111_8">.<text:s/>B</text:span><text:span text:style-name="T111_9">ut<text:s/>recent<text:s/>political<text:s/>economy<text:s/>improvements</text:span><text:span text:style-name="T111_10"><text:s/>indicate<text:s/></text:span><text:span text:style-name="T111_11">improved<text:s/>conditions</text:span><text:span text:style-name="T111_12"><text:s/></text:span><text:span text:style-name="T111_13">for</text:span><text:span text:style-name="T111_14"><text:s/></text:span><text:span text:style-name="T111_15">such<text:s/>work.<text:s/></text:span><text:span text:style-name="T111_16">Indonesian<text:s/>p</text:span><text:span text:style-name="T111_17">alm<text:s/>oil<text:s/>producers<text:s/></text:span><text:span text:style-name="T111_18">are<text:s/>increasingly<text:s/></text:span><text:span text:style-name="T111_19">recognis</text:span><text:span text:style-name="T111_20">ing<text:s/></text:span><text:span text:style-name="T111_21">both<text:s/></text:span><text:span text:style-name="T111_22">pressure<text:s/>from<text:s/>demand<text:s/>side<text:s/>measures</text:span><text:span text:style-name="T111_23">,<text:s/></text:span><text:span text:style-name="T111_24">as<text:s/>well<text:s/>as</text:span><text:span text:style-name="T111_25"><text:s/>the<text:s/>value<text:s/>of</text:span><text:span text:style-name="T111_26"><text:s/>independent<text:s/></text:span><text:span text:style-name="T111_27">CSO-led<text:s/></text:span><text:span text:style-name="T111_28">monitoring</text:span><text:span text:style-name="T111_29"><text:s/>in<text:s/>effectively<text:s/>responding<text:s/>to<text:s/>that<text:s/>pressure.<text:s/></text:span><text:span text:style-name="T111_30">The<text:s/>Roundtable<text:s/>on<text:s/>Sustainable<text:s/></text:span><text:span text:style-name="T111_31">Palm<text:s/>Oil<text:s/>(</text:span><text:span text:style-name="T111_32">RSPO</text:span><text:span text:style-name="T111_33">),<text:s/>a<text:s/>collaboration<text:s/>between<text:s/>NGOs<text:s/>including<text:s/>the<text:s/>World<text:s/>Wildlife<text:s/>Fund,</text:span><text:span text:style-name="T111_34"><text:s/></text:span><text:span text:style-name="T111_35">and<text:s/>palm<text:s/>oil<text:s/>associations<text:s/>and<text:s/>companies,<text:s/></text:span><text:span text:style-name="T111_36">has<text:s/>demonstrated<text:s/>that<text:s/>this<text:s/>approach<text:s/>works<text:s/>in<text:s/></text:span><text:span text:style-name="T111_37">practice</text:span><text:span text:style-name="T111_38"><text:note text:note-class="footnote"><text:note-citation/><text:note-body><text:p text:style-name="P112"><text:span text:style-name="T112_1"><text:s/></text:span><text:span text:style-name="T112_2">Helen<text:s/>E.<text:s/>S.<text:s/>Nesadurai</text:span><text:span text:style-name="T112_3">,<text:s/></text:span><text:span text:style-name="T112_4">Food<text:s/>security,<text:s/>the<text:s/>palm<text:s/>oil–land<text:s/>conflict<text:s/>nexus,<text:s/>and<text:s/>sustainability:<text:s/>a<text:s/>governance<text:s/>role<text:s/>for<text:s/>a<text:s/>private<text:s/>multi-stakeholder<text:s/>regime<text:s/>like<text:s/>the<text:s/>RSPO?</text:span><text:span text:style-name="T112_5"><text:s/></text:span><text:span text:style-name="T112_6">East<text:s/>Asia<text:s/>and<text:s/>Food<text:s/>(In)Security</text:span><text:span text:style-name="T112_7">,<text:s/></text:span><text:span text:style-name="T112_8">2016</text:span><text:span text:style-name="T112_9">.</text:span></text:p></text:note-body></text:note></text:span><text:span text:style-name="T112_10">,<text:s/></text:span><text:span text:style-name="T112_11">with<text:s/>high<text:s/>levels<text:s/>of<text:s/>market<text:s/>recognition<text:s/>and<text:s/></text:span><text:span text:style-name="T112_12">an<text:s/>associated<text:s/>price<text:s/>premium.<text:s/></text:span><text:span text:style-name="T112_13">Finally,<text:s/>t</text:span><text:span text:style-name="T112_14">here<text:s/>are<text:s/>champions<text:s/>within<text:s/>some<text:s/>government<text:s/>Ministries,<text:s/>including<text:s/>the</text:span><text:span text:style-name="T112_15"><text:s/>Coordinating<text:s/>Ministry<text:s/>for<text:s/>Economic<text:s/>Affairs</text:span><text:span text:style-name="T112_16">,<text:s/>who<text:s/>are</text:span><text:span text:style-name="T112_17"><text:s/>ready<text:s/>to<text:s/></text:span><text:span text:style-name="T112_18">take<text:s/>action</text:span><text:span text:style-name="T112_19"><text:s/>and<text:s/>work<text:s/>constructively<text:s/>with<text:s/></text:span><text:span text:style-name="T112_20">international<text:s/></text:span><text:span text:style-name="T112_21">partners</text:span><text:span text:style-name="T112_22">.<text:s/>This<text:s/>has<text:s/>been</text:span><text:span text:style-name="T112_23"><text:s/>demonstrated<text:s/>th</text:span><text:span text:style-name="T112_24">rough<text:s/></text:span><text:span text:style-name="T112_25">Indonesia’s<text:s/></text:span><text:span text:style-name="T112_26">FACT<text:s/>Dialogue<text:s/>Co-Chairmanship</text:span><text:span text:style-name="T112_27"><text:note text:note-class="footnote"><text:note-citation/><text:note-body><text:p text:style-name="P113"><text:span text:style-name="T113_1"><text:s/>Indonesia<text:s/></text:span><text:span text:style-name="T113_2">Cabinet<text:s/>Secretariat,<text:s/></text:span><text:span text:style-name="T113_3"><text:a xlink:type="simple" xlink:href="https://setkab.go.id/berkomitmen-kuat-atasi-persoalan-perubahan-iklim-indonesia-siap-jadi-co-chair-cop26/"><text:span text:style-name="T113_4">Sekretariat<text:s/>Kabinet<text:s/>Republik<text:s/>Indonesia<text:s/>|<text:s/>Berkomitmen<text:s/>Kuat<text:s/>Atasi<text:s/>Persoalan<text:s/>Perubahan<text:s/>Iklim,<text:s/>Indonesia<text:s/>Siap<text:s/>Jadi<text:s/>Co-Chair<text:s/>COP26<text:s/>(setkab.go.id)</text:span></text:a></text:span><text:span text:style-name="T113_5">,<text:s/>2021.</text:span></text:p></text:note-body></text:note></text:span><text:span text:style-name="T113_6"><text:s/>and<text:s/></text:span><text:span text:style-name="T113_7">their</text:span><text:span text:style-name="T113_8"><text:s/>lead</text:span><text:span text:style-name="T113_9">ership<text:s/>of</text:span><text:span text:style-name="T113_10"><text:s/>the<text:s/>national<text:s/>taskforce<text:s/>for<text:s/>commodity<text:s/>production<text:s/>together<text:s/>with<text:s/>the<text:s/>EU<text:s/>and<text:s/>Malaysia</text:span><text:span text:style-name="T113_11"><text:note text:note-class="footnote"><text:note-citation/><text:note-body><text:p text:style-name="P114"><text:span text:style-name="T114_1"><text:s/></text:span><text:span text:style-name="T114_2">European<text:s/>Union,<text:s/></text:span><text:span text:style-name="T114_3"><text:a xlink:type="simple" xlink:href="https://www.eeas.europa.eu/delegations/indonesia/kick-meeting-ad-hoc-joint-task-force-between-indonesia-malaysia-and-eu_en?s=168"><text:span text:style-name="T114_4">Kick-off<text:s/>Meeting<text:s/>of<text:s/>the<text:s/>Ad<text:s/>Hoc<text:s/>Joint<text:s/>Task<text:s/>Force<text:s/>between<text:s/>Indonesia,<text:s/>Malaysia<text:s/>and<text:s/>the<text:s/>EU<text:s/>|<text:s/>EEAS<text:s/>(europa.eu)</text:span></text:a></text:span><text:span text:style-name="T114_5">,<text:s/>2023.</text:span></text:p></text:note-body></text:note></text:span><text:span text:style-name="T114_6">.</text:span></text:p>
        </text:list-item>
      </text:list>
      <text:p text:style-name="P115"/>
      <text:p text:style-name="P116"><text:span text:style-name="T116_1">Cocoa<text:s/></text:span></text:p>
      <text:p text:style-name="P117"/>
      <text:list text:style-name="LS1" xml:id="list13" text:continue-list="list1">
        <text:list-item>
          <text:p text:style-name="P118"><text:span text:style-name="T118_1">Similar<text:s/>challenges<text:s/>are<text:s/>faced<text:s/>by<text:s/>cocoa<text:s/>industry.<text:s/>Indonesia<text:s/></text:span><text:span text:style-name="T118_2">is<text:s/>the<text:s/>third<text:s/>largest<text:s/>producer<text:s/>of<text:s/></text:span><text:span text:style-name="T118_3">cocoa<text:s/></text:span><text:span text:style-name="T118_4">beans<text:s/>in<text:s/>the<text:s/>world<text:s/>after<text:s/></text:span><text:span text:style-name="T118_5">Côte<text:s/>d'Ivoire</text:span><text:span text:style-name="T118_6"><text:s/>and<text:s/>Ghana</text:span><text:span text:style-name="T118_7">,<text:s/>serving<text:s/>as<text:s/>a<text:s/>crucial<text:s/>source<text:s/>of<text:s/>income,<text:s/>livelihood,<text:s/>and<text:s/>economic<text:s/>growth.</text:span><text:span text:style-name="T118_8"><text:note text:note-class="footnote"><text:note-citation/><text:note-body><text:p text:style-name="P119"><text:span text:style-name="T119_1"><text:s/></text:span><text:span text:style-name="T119_2">FAO</text:span><text:span text:style-name="T119_3">,</text:span><text:span text:style-name="T119_4"><text:s/>Crops<text:s/>and<text:s/>livestock<text:s/>products.<text:s/>In:<text:s/>FA</text:span><text:span text:style-name="T119_5">OSTAT,<text:s/>2023,<text:s/></text:span><text:span text:style-name="T119_6">https://www.fao.<text:s/>org/faostat/en/#data/QCL</text:span><text:span text:style-name="T119_7">.</text:span></text:p></text:note-body></text:note></text:span><text:span text:style-name="T119_8"><text:s/></text:span><text:span text:style-name="T119_9">Cocoa</text:span><text:span text:style-name="T119_10"><text:s/>has<text:s/>been<text:s/>experiencing<text:s/>a<text:s/>steady<text:s/>annual<text:s/>growth<text:s/>rate<text:s/>of<text:s/>3%<text:s/>over<text:s/>the<text:s/>past<text:s/>few<text:s/>decades.<text:s/>These<text:s/>trends<text:s/>underscore<text:s/>the<text:s/>importance<text:s/>of<text:s/>sustainable<text:s/>practices<text:s/>to<text:s/>ensure<text:s/>the<text:s/>continued<text:s/>success<text:s/>and<text:s/>resilience<text:s/>of<text:s/>Indonesia's<text:s/>commodity<text:s/>trade<text:s/>sector</text:span><text:span text:style-name="T119_11">.</text:span><text:span text:style-name="T119_12"><text:s/></text:span><text:span text:style-name="T119_13">H</text:span><text:span text:style-name="T119_14">owever</text:span><text:span text:style-name="T119_15"><text:s/>Indonesia<text:s/>has<text:s/>only<text:s/>started<text:s/>to<text:s/>mainstream<text:s/>sustainability<text:s/>in<text:s/>the<text:s/>industry</text:span><text:span text:style-name="T119_16">,<text:s/>through</text:span><text:span text:style-name="T119_17"><text:s/>introducing<text:s/>a<text:s/>national<text:s/>roadmap<text:s/>of<text:s/>sustainable<text:s/>cocoa.</text:span></text:p>
        </text:list-item>
      </text:list>
      <text:p text:style-name="P120"/>
      <text:p text:style-name="P121"><text:span text:style-name="T121_1">Critical<text:s/>Minerals</text:span></text:p>
      <text:p text:style-name="P122"/>
      <text:list text:style-name="LS1" xml:id="list14" text:continue-list="list1">
        <text:list-item>
          <text:p text:style-name="P123"><text:span text:style-name="T123_1">While</text:span><text:span text:style-name="T123_2"><text:s/>palm<text:s/>oil<text:s/>sustainability<text:s/></text:span><text:span text:style-name="T123_3">is<text:s/>starting<text:s/>to<text:s/>improve</text:span><text:span text:style-name="T123_4"><text:s/>in<text:s/>the<text:s/>sector,<text:s/>nickel<text:s/>is<text:s/>rapidly<text:s/>emerging<text:s/>as<text:s/>a<text:s/></text:span><text:span text:style-name="T123_5">newer<text:s/></text:span><text:span text:style-name="T123_6">threat<text:s/>to<text:s/>commodity<text:s/>sustainability</text:span><text:span text:style-name="T123_7">.<text:s/></text:span><text:span text:style-name="T123_8">As<text:s/>previously<text:s/>noted,<text:s/>t</text:span><text:span text:style-name="T123_9">he<text:s/>high<text:s/>energy<text:s/>requirements<text:s/>for<text:s/>nickel<text:s/>processing<text:s/></text:span><text:span text:style-name="T123_10">lead</text:span><text:span text:style-name="T123_11"><text:s/>to<text:s/>greater<text:s/>coal<text:s/>consumption<text:s/>in<text:s/>the<text:s/>Indonesian<text:s/>context.<text:s/></text:span><text:span text:style-name="T123_12">And<text:s/>on<text:s/>the<text:s/>land<text:s/>use<text:s/>side,<text:s/>i</text:span><text:span text:style-name="T123_13">n<text:s/>2022,<text:s/>the<text:s/>area<text:s/>used<text:s/>for<text:s/>nickel<text:s/>mining<text:s/>increased<text:s/>to<text:s/>1.04<text:s/>million<text:s/>hectares,<text:s/>74%<text:s/>of<text:s/>it<text:s/>in<text:s/>protected<text:s/>areas</text:span><text:span text:style-name="T123_14"><text:note text:note-class="footnote"><text:note-citation/><text:note-body><text:p text:style-name="P124"><text:span text:style-name="T124_1"><text:s/>Center<text:s/>for</text:span><text:span text:style-name="T124_2"><text:s/>Economic<text:s/>and<text:s/>Law<text:s/>Studies,</text:span><text:span text:style-name="T124_3"><text:s/>Debunking<text:s/>the<text:s/>value-added<text:s/>myth<text:s/>in<text:s/>nickel<text:s/>downstream<text:s/>industry<text:s/>–<text:s/>Economic<text:s/>and<text:s/>health<text:s/>impact<text:s/>of<text:s/>nickel<text:s/>industry<text:s/>in<text:s/>Central<text:s/>Sulawesi,<text:s/>Southeast<text:s/>Sulawesi,<text:s/>and<text:s/>North<text:s/>Maluku</text:span><text:span text:style-name="T124_4">,<text:s/></text:span><text:span text:style-name="T124_5">2024.</text:span></text:p></text:note-body></text:note></text:span><text:span text:style-name="T124_6">.<text:s/></text:span><text:span text:style-name="T124_7">Nickel-related<text:s/>d</text:span><text:span text:style-name="T124_8">eforestation<text:s/></text:span><text:span text:style-name="T124_9">seems<text:s/>to<text:s/>be<text:s/></text:span><text:span text:style-name="T124_10">rapidly<text:s/></text:span><text:span text:style-name="T124_11">increasing,<text:s/></text:span><text:span text:style-name="T124_12">with<text:s/>radar<text:s/>alerts<text:s/>suggested<text:s/>that<text:s/>the<text:s/>nickel<text:s/>deforestation<text:s/>rate<text:s/></text:span><text:span text:style-name="T124_13">doubl</text:span><text:span text:style-name="T124_14">ed</text:span><text:span text:style-name="T124_15"><text:s/></text:span><text:span text:style-name="T124_16">between<text:s/>2020<text:s/>and<text:s/>2023.</text:span><text:span text:style-name="T124_17"><text:note text:note-class="footnote"><text:note-citation/><text:note-body><text:p text:style-name="P125"><text:span text:style-name="T125_1"><text:s/>Mighty<text:s/>Earth,<text:s/>N</text:span><text:span text:style-name="T125_2">ickel<text:s/>industry<text:s/>costs<text:s/>lives<text:s/>and<text:s/>livelihoods<text:s/>in<text:s/>indonesia’s<text:s/>last<text:s/>nomadic<text:s/>sea<text:s/>tribe</text:span><text:span text:style-name="T125_3">,<text:s/></text:span><text:span text:style-name="T125_4"><text:a xlink:type="simple" xlink:href="https://mightyearth.org/article/from-forests-to-electric-vehicles/"><text:span text:style-name="T125_5">Nickel<text:s/>industry<text:s/>costs<text:s/>lives<text:s/>and<text:s/>livelihoods<text:s/>in<text:s/>Indonesia’s<text:s/>last<text:s/>nomadic<text:s/>sea<text:s/>tribe<text:s/>-<text:s/>Mighty<text:s/>Earth</text:span></text:a></text:span><text:span text:style-name="T125_6">,<text:s/>2024.</text:span></text:p></text:note-body></text:note></text:span><text:span text:style-name="T125_7"><text:s/></text:span></text:p>
        </text:list-item>
      </text:list>
      <text:p text:style-name="P126"/>
      <text:list text:style-name="LS1" xml:id="list15" text:continue-list="list1">
        <text:list-item>
          <text:p text:style-name="P127"><text:span text:style-name="T127_1">There<text:s/>is<text:s/>a<text:s/>risk<text:s/>that<text:s/>the<text:s/>current<text:s/>policy<text:s/>in<text:s/>critical<text:s/>mineral<text:s/>production<text:s/>does<text:s/>not<text:s/>sufficiently<text:s/>address<text:s/>the<text:s/>overexploitation<text:s/>and<text:s/>overproduction<text:s/>of<text:s/>critical<text:s/>minerals,<text:s/>especially<text:s/>nickel.<text:s/>This<text:s/>is<text:s/>also<text:s/>exacerbated<text:s/>by<text:s/>the<text:s/>lack<text:s/>of<text:s/>awareness<text:s/>of<text:s/>responsible<text:s/>mining<text:s/>practices,<text:s/>and<text:s/>environmental</text:span><text:span text:style-name="T127_2">,</text:span><text:span text:style-name="T127_3"><text:s/>safety,<text:s/>social,<text:s/>and<text:s/>governance<text:s/>considerations<text:s/>in<text:s/>the<text:s/>mining<text:s/>and<text:s/>processing<text:s/>facilities<text:s/>of<text:s/>nickel</text:span><text:span text:style-name="T127_4"><text:note text:note-class="footnote"><text:note-citation/><text:note-body><text:p text:style-name="P128"><text:span text:style-name="T128_1"><text:s/></text:span><text:span text:style-name="T128_2">Current</text:span><text:span text:style-name="T128_3"><text:s/></text:span><text:span text:style-name="T128_4">Energy<text:s/>and<text:s/>Mineral<text:s/>Resources<text:s/>Ministerial<text:s/>Regulation<text:s/>Number<text:s/>26/2018<text:s/>regulates<text:s/>good<text:s/>mining<text:s/>practices<text:s/>but<text:s/>is<text:s/>lacking<text:s/>on<text:s/>several<text:s/>matters<text:s/>such<text:s/>as<text:s/>waste<text:s/>management,<text:s/>protection<text:s/>of<text:s/>biodiversity,<text:s/>and<text:s/>environmental<text:s/>management<text:s/>practices.</text:span></text:p></text:note-body></text:note></text:span><text:span text:style-name="T128_5">.<text:s/>Both<text:s/>upstream<text:s/>and<text:s/>downstream<text:s/>value<text:s/>chains<text:s/>of<text:s/>nickel<text:s/></text:span><text:span text:style-name="T128_6">risk</text:span><text:span text:style-name="T128_7"><text:s/>undermin</text:span><text:span text:style-name="T128_8">ing</text:span><text:span text:style-name="T128_9"><text:s/></text:span><text:span text:style-name="T128_10">Indonesia’s</text:span><text:span text:style-name="T128_11"><text:s/>net<text:s/>zero<text:s/>emission</text:span><text:span text:style-name="T128_12"><text:s/>and<text:s/>wider<text:s/>environment</text:span><text:span text:style-name="T128_13"><text:s/>goals,<text:s/>given<text:s/>their<text:s/>social<text:s/>and<text:s/>environmental<text:s/>impacts</text:span><text:span text:style-name="T128_14">.<text:s/></text:span></text:p>
        </text:list-item>
      </text:list>
      <text:p text:style-name="P129"/>
      <text:p text:style-name="P130"><text:span text:style-name="T130_1">UK<text:s/>interventions</text:span></text:p>
      <text:p text:style-name="P131"/>
      <text:p text:style-name="P132"><text:span text:style-name="T132_1">Timber</text:span></text:p>
      <text:p text:style-name="P133"/>
      <text:list text:style-name="LS1" xml:id="list16" text:continue-list="list1">
        <text:list-item>
          <text:p text:style-name="P134"><text:span text:style-name="T134_1">Since</text:span><text:span text:style-name="T134_2"><text:s/>2001,<text:s/>the<text:s/>UK<text:s/></text:span><text:span text:style-name="T134_3">has<text:s/></text:span><text:span text:style-name="T134_4">supported<text:s/>Indonesia<text:s/></text:span><text:span text:style-name="T134_5">in<text:s/>its<text:s/>efforts<text:s/>to<text:s/>tackle<text:s/>illegal<text:s/>logging<text:s/>through<text:s/></text:span><text:span text:style-name="T134_6">the<text:s/></text:span><text:span text:style-name="T134_7">Multistakeholder<text:s/>Forestry<text:s/>Programme<text:s/>(MFP).</text:span><text:span text:style-name="T134_8"><text:s/>The<text:s/>last<text:s/>phase<text:s/>of<text:s/>MFP,<text:s/>MFP4</text:span><text:span text:style-name="T134_9"><text:note text:note-class="footnote"><text:note-citation/><text:note-body><text:p text:style-name="P135"><text:span text:style-name="T135_1"><text:s/></text:span><text:span text:style-name="T135_2"><text:a xlink:type="simple" xlink:href="https://devtracker.fcdo.gov.uk/programme/GB-COH-2394229-GB-COH-2394229-MFP4/summary"><text:span text:style-name="T135_3">DevTracker<text:s/>Programme<text:s/>GB-COH-2394229-GB-COH-2394229-MFP4<text:s/>(fcdo.gov.uk)</text:span></text:a></text:span><text:span text:style-name="T135_4">.</text:span></text:p></text:note-body></text:note></text:span><text:span text:style-name="T135_5">,<text:s/>started<text:s/>in<text:s/>2018<text:s/>and<text:s/></text:span><text:span text:style-name="T135_6">ended</text:span><text:span text:style-name="T135_7"><text:s/>in<text:s/>2023.<text:s/></text:span><text:span text:style-name="T135_8">The<text:s/>programme<text:s/></text:span><text:span text:style-name="T135_9">supported<text:s/>Government<text:s/>efforts<text:s/>to</text:span><text:span text:style-name="T135_10"><text:s/>strengthen<text:s/>the<text:s/>effectiveness<text:s/>of<text:s/>SVLK,<text:s/>the<text:s/>system<text:s/>that<text:s/>delivers<text:s/>FLEGT-licensed<text:s/>timber<text:s/>from<text:s/>Indonesia</text:span><text:span text:style-name="T135_11">,<text:s/>including<text:s/>through<text:s/>integration<text:s/>of<text:s/>increased<text:s/>sustainability<text:s/>criteria</text:span><text:span text:style-name="T135_12">.<text:s/>It<text:s/>also</text:span><text:span text:style-name="T135_13"><text:s/></text:span><text:span text:style-name="T135_14">strengthened<text:s/></text:span><text:span text:style-name="T135_15">demand<text:s/>for<text:s/></text:span><text:span text:style-name="T135_16">legal<text:s/></text:span><text:span text:style-name="T135_17">Indonesian<text:s/>timber<text:s/>exports<text:s/>by<text:s/>building<text:s/>confidence<text:s/>among<text:s/>international<text:s/>buyers<text:s/>and<text:s/>domestic<text:s/>suppliers.<text:s/></text:span><text:span text:style-name="T135_18">The<text:s/>total<text:s/>value<text:s/>of<text:s/>the<text:s/>contract<text:s/>was<text:s/>£8,49</text:span><text:span text:style-name="T135_19">0</text:span><text:span text:style-name="T135_20">,</text:span><text:span text:style-name="T135_21">781</text:span><text:span text:style-name="T135_22">,<text:s/>with<text:s/>Palladium<text:s/>and<text:s/></text:span><text:span text:style-name="T135_23">Systemiq</text:span><text:span text:style-name="T135_24"><text:s/>as<text:s/>consortium<text:s/>partners.</text:span></text:p>
        </text:list-item>
      </text:list>
      <text:p text:style-name="P136"/>
      <text:p text:style-name="P137"><text:span text:style-name="T137_1">Palm<text:s/>oil</text:span></text:p>
      <text:p text:style-name="P138"/>
      <text:list text:style-name="LS1" xml:id="list17" text:continue-list="list1">
        <text:list-item>
          <text:p text:style-name="P139"><text:span text:style-name="T139_1">UK</text:span><text:span text:style-name="T139_2"><text:s/>development<text:s/>cooperation<text:s/>in<text:s/>the<text:s/></text:span><text:span text:style-name="T139_3">palm<text:s/>oil<text:s/></text:span><text:span text:style-name="T139_4">sector</text:span><text:span text:style-name="T139_5"><text:s/></text:span><text:span text:style-name="T139_6">was<text:s/>initiated<text:s/>by</text:span><text:span text:style-name="T139_7"><text:s/>a</text:span><text:span text:style-name="T139_8"><text:s/></text:span><text:span text:style-name="T139_9">201</text:span><text:span text:style-name="T139_10">7</text:span><text:span text:style-name="T139_11"><text:s/></text:span><text:span text:style-name="T139_12">GoI</text:span><text:span text:style-name="T139_13"><text:s/>request<text:s/>for<text:s/></text:span><text:span text:style-name="T139_14">support</text:span><text:span text:style-name="T139_15"><text:s/></text:span><text:span text:style-name="T139_16">to<text:s/></text:span><text:span text:style-name="T139_17">revamp<text:s/>the<text:s/>ISPO<text:s/>standard.<text:s/></text:span><text:span text:style-name="T139_18">A</text:span><text:span text:style-name="T139_19"><text:s/></text:span><text:span text:style-name="T139_20">palm<text:s/>oil<text:s/></text:span><text:span text:style-name="T139_21">taskforce<text:s/></text:span><text:span text:style-name="T139_22">was</text:span><text:span text:style-name="T139_23"><text:s/></text:span><text:span text:style-name="T139_24">then<text:s/></text:span><text:span text:style-name="T139_25">established<text:s/>by<text:s/></text:span><text:span text:style-name="T139_26">GoI</text:span><text:span text:style-name="T139_27">,<text:s/>including<text:s/></text:span><text:span text:style-name="T139_28">a<text:s/>representative<text:s/>from<text:s/>civil<text:s/>society,<text:s/>Yayasan<text:s/></text:span><text:span text:style-name="T139_29">Kehati</text:span><text:span text:style-name="T139_30">,<text:s/>an<text:s/>Indonesian<text:s/>biodiversity<text:s/>conservation<text:s/>NGO.<text:s/></text:span><text:span text:style-name="T139_31">The<text:s/>UK</text:span><text:span text:style-name="T139_32"><text:s/>entered<text:s/>into<text:s/>a<text:s/>grant<text:s/>arrangement<text:s/></text:span><text:span text:style-name="T139_33">(Redesigning<text:s/>Indonesia<text:s/>Sustainable<text:s/>Palm<text:s/>Oil)<text:s/></text:span><text:span text:style-name="T139_34">with<text:s/></text:span><text:span text:style-name="T139_35">Kehati</text:span><text:span text:style-name="T139_36"><text:s/>under<text:s/>the<text:s/>Forestry,<text:s/>Land-use<text:s/>and<text:s/>Governance<text:s/>in<text:s/>Indonesia<text:s/>programme<text:s/>(FLAG;<text:s/>Project<text:s/>ID<text:s/>204623)<text:s/>to<text:s/>allow<text:s/>them<text:s/>to<text:s/>provide<text:s/>technical<text:s/>assistance<text:s/>to<text:s/></text:span><text:span text:style-name="T139_37">GoI</text:span><text:span text:style-name="T139_38"><text:s/>in<text:s/>4<text:s/>areas:<text:s/>preparation<text:s/>of<text:s/>a<text:s/>new,<text:s/>strengthened<text:s/>ISPO<text:s/>regulation;<text:s/>preparation<text:s/>of<text:s/>technical<text:s/>materials<text:s/></text:span><text:span text:style-name="T139_39">to<text:s/></text:span><text:span text:style-name="T139_40">operationalise<text:s/>ISPO;<text:s/>testing<text:s/>smallholder<text:s/>readiness<text:s/>for<text:s/></text:span><text:span text:style-name="T139_41">n</text:span><text:span text:style-name="T139_42">ew<text:s/>ISPO;<text:s/>and<text:s/>fostering<text:s/>engagement<text:s/>between<text:s/>Indonesia<text:s/>and<text:s/>international<text:s/>markets,<text:s/>with<text:s/>a<text:s/>focus<text:s/>on<text:s/>the<text:s/>UK<text:s/>and<text:s/>other<text:s/>European<text:s/>countries.<text:s/>The<text:s/>grant<text:s/>was<text:s/>valued<text:s/>at<text:s/>£1.86<text:s/>million<text:s/>and<text:s/></text:span><text:span text:style-name="T139_43">lasted<text:s/>from<text:s/>April<text:s/>2017</text:span><text:span text:style-name="T139_44"><text:s/></text:span><text:span text:style-name="T139_45">until<text:s/></text:span><text:span text:style-name="T139_46">June<text:s/>2019.</text:span></text:p>
        </text:list-item>
      </text:list>
      <text:p text:style-name="P140"/>
      <text:list text:style-name="LS1" xml:id="list18" text:continue-list="list1">
        <text:list-item>
          <text:p text:style-name="P141"><text:span text:style-name="T141_1">T</text:span><text:span text:style-name="T141_2">he<text:s/>programme<text:s/>then<text:s/>expanded<text:s/>into<text:s/>Strengthening<text:s/>Palm<text:s/>Oil<text:s/>Sustainability<text:s/>in<text:s/>Indonesia<text:s/>(SPOSI)</text:span><text:span text:style-name="T141_3"><text:note text:note-class="footnote"><text:note-citation/><text:note-body><text:p text:style-name="P142"><text:span text:style-name="T142_1"><text:s/></text:span><text:span text:style-name="T142_2"><text:a xlink:type="simple" xlink:href="https://devtracker.fcdo.gov.uk/programme/GB-GOV-1-300187/summary"><text:span text:style-name="T142_3">DevTracker<text:s/>Programme<text:s/>GB-GOV-1-300187<text:s/>(fcdo.gov.uk)</text:span></text:a></text:span><text:span text:style-name="T142_4">.</text:span></text:p></text:note-body></text:note></text:span><text:span text:style-name="T142_5">,<text:s/></text:span><text:span text:style-name="T142_6">a<text:s/>three-year<text:s/></text:span><text:span text:style-name="T142_7">programme</text:span><text:span text:style-name="T142_8"><text:s/>with<text:s/>a<text:s/>grant</text:span><text:span text:style-name="T142_9"><text:s/></text:span><text:span text:style-name="T142_10">value<text:s/>of<text:s/></text:span><text:span text:style-name="T142_11">£4,942,748</text:span><text:span text:style-name="T142_12">,</text:span><text:span text:style-name="T142_13"><text:s/></text:span><text:span text:style-name="T142_14">focusing<text:s/>on<text:s/>the<text:s/>sustainability<text:s/>of<text:s/>Indonesia’s<text:s/>palm<text:s/>oil<text:s/>industry.<text:s/></text:span><text:span text:style-name="T142_15">Since<text:s/>its<text:s/>start<text:s/>in<text:s/>2019,<text:s/>SPOSI<text:s/>has<text:s/>been<text:s/>one<text:s/>of<text:s/>the<text:s/>FCDO’s<text:s/>flagship<text:s/>programmes<text:s/>and<text:s/>its<text:s/>successes<text:s/>have<text:s/>been<text:s/>acknowledged<text:s/>by<text:s/>the<text:s/></text:span><text:span text:style-name="T142_16">GoI</text:span><text:span text:style-name="T142_17">,<text:s/>both<text:s/>at<text:s/>the<text:s/>national<text:s/>and<text:s/>sub-national<text:s/>levels.<text:s/>SPOSI<text:s/></text:span><text:span text:style-name="T142_18">contributed</text:span><text:span text:style-name="T142_19"><text:s/>to<text:s/>Indonesia’s<text:s/>national<text:s/>policy<text:s/>on<text:s/>palm<text:s/>oil,</text:span><text:span text:style-name="T142_20"><text:s/>including<text:s/>through</text:span><text:span text:style-name="T142_21"><text:s/>inclusion<text:s/>of<text:s/></text:span><text:span text:style-name="T142_22">the<text:s/>Correction<text:s/>Period</text:span><text:span text:style-name="T142_23"><text:s/>Strategy</text:span><text:span text:style-name="T142_24">,<text:s/></text:span><text:span text:style-name="T142_25">Strategi<text:s/></text:span><text:span text:style-name="T142_26">Jangka</text:span><text:span text:style-name="T142_27"><text:s/>Benah</text:span><text:span text:style-name="T142_28">,<text:s/>a<text:s/>strategy<text:s/>to<text:s/></text:span><text:span text:style-name="T142_29">improve<text:s/>(both<text:s/>legally<text:s/>and<text:s/>ecologically)</text:span><text:span text:style-name="T142_30"><text:s/>forest<text:s/>areas<text:s/>that<text:s/></text:span><text:span text:style-name="T142_31">had<text:s/></text:span><text:span text:style-name="T142_32">been<text:s/></text:span><text:span text:style-name="T142_33">illegally<text:s/></text:span><text:span text:style-name="T142_34">deforested<text:s/>by<text:s/>palm<text:s/>oil<text:s/>plantations</text:span><text:span text:style-name="T142_35">,<text:s/>in<text:s/>national<text:s/>legislation</text:span><text:span text:style-name="T142_36">.</text:span><text:span text:style-name="T142_37"><text:s/></text:span><text:span text:style-name="T142_38">As<text:s/>with<text:s/>MFP,<text:s/>SPOSI<text:s/>also<text:s/>supported<text:s/></text:span><text:span text:style-name="T142_39">strengthening<text:s/>market<text:s/>demand<text:s/>signals<text:s/>for<text:s/>sustainable<text:s/>production,<text:s/>including<text:s/>by<text:s/>supporting<text:s/></text:span><text:span text:style-name="T142_40">GoI</text:span><text:span text:style-name="T142_41"><text:s/>in<text:s/>its<text:s/>role<text:s/>as<text:s/>the<text:s/>co-chair<text:s/>of<text:s/>the<text:s/>Forest,<text:s/>Agricultural<text:s/>Commodity<text:s/>and<text:s/>Trade<text:s/></text:span><text:span text:style-name="T142_42">(FACT)<text:s/>Dialogue</text:span><text:span text:style-name="T142_43">.<text:s/>This<text:s/>Dialogue<text:s/>brings<text:s/>together<text:s/>consumer<text:s/>and<text:s/>producer<text:s/>countries<text:s/>to<text:s/>move<text:s/>forward<text:s/>dialogue<text:s/>on<text:s/>sustainable</text:span><text:span text:style-name="T142_44"><text:s/></text:span><text:span text:style-name="T142_45">commodity<text:s/>governance.<text:s/></text:span></text:p>
        </text:list-item>
      </text:list>
      <text:p text:style-name="P143"/>
      <text:list text:style-name="LS1" xml:id="list19" text:continue-list="list1">
        <text:list-item>
          <text:p text:style-name="P144"><text:span text:style-name="T144_1">Although<text:s/>these<text:s/>two<text:s/>palm<text:s/>oil<text:s/>programmes<text:s/></text:span><text:span text:style-name="T144_2">involved<text:s/>an<text:s/>Indonesian<text:s/>NGO</text:span><text:span text:style-name="T144_3"><text:s/>as<text:s/>a<text:s/>key<text:s/>implementing<text:s/>partner,</text:span><text:span text:style-name="T144_4"><text:s/>they<text:s/></text:span><text:span text:style-name="T144_5">did<text:s/>not<text:s/>succeed</text:span><text:span text:style-name="T144_6"><text:s/>in<text:s/>integrating<text:s/>the<text:s/>NGO<text:s/>community<text:s/>w</text:span><text:span text:style-name="T144_7">ell</text:span><text:span text:style-name="T144_8"><text:s/>into<text:s/>national<text:s/>palm<text:s/>oil<text:s/>structures.<text:s/>As<text:s/>an<text:s/>exampl</text:span><text:span text:style-name="T144_9">e,<text:s/></text:span><text:span text:style-name="T144_10">several<text:s/></text:span><text:span text:style-name="T144_11">NGOs<text:s/></text:span><text:span text:style-name="T144_12">were<text:s/>excluded<text:s/>from</text:span><text:span text:style-name="T144_13"><text:s/>the<text:s/>ISPO<text:s/></text:span><text:span text:style-name="T144_14">design<text:s/></text:span><text:span text:style-name="T144_15">process</text:span><text:span text:style-name="T144_16">,<text:s/>meaning<text:s/>that<text:s/></text:span><text:span text:style-name="T144_17">initial<text:s/>efforts,<text:s/>including<text:s/>through<text:s/>SPOSI,<text:s/>to<text:s/></text:span><text:span text:style-name="T144_18">develop</text:span><text:span text:style-name="T144_19"><text:s/>a</text:span><text:span text:style-name="T144_20"><text:s/>broad,<text:s/>inclusive<text:s/>and</text:span><text:span text:style-name="T144_21"><text:s/></text:span><text:span text:style-name="T144_22">independent<text:s/></text:span><text:span text:style-name="T144_23">palm<text:s/>oil<text:s/></text:span><text:span text:style-name="T144_24">monitoring<text:s/>network</text:span><text:span text:style-name="T144_25"><text:s/>had<text:s/>limited<text:s/>success</text:span><text:span text:style-name="T144_26"><text:s/>despite<text:s/></text:span><text:span text:style-name="T144_27">the<text:s/>demand<text:s/>from<text:s/>CSOs</text:span><text:span text:style-name="T144_28"><text:note text:note-class="footnote"><text:note-citation/><text:note-body><text:p text:style-name="P145"><text:span text:style-name="T145_1"><text:s/></text:span><text:span text:style-name="T145_2"><text:a xlink:type="simple" xlink:href="https://jpik.or.id/koalisi-masyarakat-sipil-terkait-pembentukan-joint-task-force-peraturan-komoditas-bebas-deforestasi-dan-degradasi-hutan/"><text:span text:style-name="T145_3">KOALISI<text:s/>MASYARAKAT<text:s/>SIPIL<text:s/>TERKAIT<text:s/>PEMBENTUKAN<text:s/>JOINT<text:s/>TASK<text:s/>FORCE<text:s/>PERATURAN<text:s/>KOMODITAS<text:s/>BEBAS<text:s/>DEFORESTASI<text:s/>DAN<text:s/>DEGRADASI<text:s/>HUTAN<text:s/>–<text:s/>JPIK</text:span></text:a></text:span></text:p></text:note-body></text:note></text:span><text:span text:style-name="T145_4">.<text:s/></text:span><text:span text:style-name="T145_5">However,<text:s/></text:span><text:span text:style-name="T145_6">the<text:s/>programme<text:s/>did<text:s/>succeed<text:s/>in<text:s/></text:span><text:span text:style-name="T145_7">both<text:s/></text:span><text:span text:style-name="T145_8">ensuring<text:s/>that<text:s/>the<text:s/>Presidential<text:s/>Regulation<text:s/>on<text:s/>sustainable<text:s/>palm<text:s/>oil<text:s/>included<text:s/></text:span><text:span text:style-name="T145_9">a<text:s/>provision<text:s/>for<text:s/>independent<text:s/>monitorin</text:span><text:span text:style-name="T145_10">g,<text:s/>as<text:s/>well<text:s/>as<text:s/>establish</text:span><text:span text:style-name="T145_11">ing</text:span><text:span text:style-name="T145_12"><text:s/>a</text:span><text:span text:style-name="T145_13"><text:s/></text:span><text:span text:style-name="T145_14">monitoring<text:s/>network<text:s/>of<text:s/>NGOs<text:s/>selected<text:s/>by<text:s/>the<text:s/>government.<text:s/></text:span><text:span text:style-name="T145_15"><text:s/></text:span></text:p>
        </text:list-item>
      </text:list>
      <text:p text:style-name="P146"/>
      <text:p text:style-name="P147"><text:span text:style-name="T147_1">Cocoa</text:span></text:p>
      <text:list text:style-name="LS1" xml:id="list20" text:continue-list="list1">
        <text:list-item>
          <text:p text:style-name="P148"><text:span text:style-name="T148_1">The<text:s/>Green<text:s/>Economic<text:s/>Growth<text:s/>for<text:s/>Papua<text:s/>Provinces<text:s/>(GEG)<text:s/>Programme</text:span><text:span text:style-name="T148_2"><text:note text:note-class="footnote"><text:note-citation/><text:note-body><text:p text:style-name="P149"><text:span text:style-name="T149_1"><text:s/></text:span><text:span text:style-name="T149_2"><text:a xlink:type="simple" xlink:href="https://devtracker.fcdo.gov.uk/programme/GB-1-205258/documents"><text:span text:style-name="T149_3">DevTracker<text:s/>Programme<text:s/>GB-1-205258<text:s/>Documents<text:s/>(fcdo.gov.uk)</text:span></text:a></text:span></text:p></text:note-body></text:note></text:span><text:span text:style-name="T149_4"><text:s/>was<text:s/>implemented<text:s/>between<text:s/>September<text:s/>2017<text:s/>and<text:s/>February<text:s/>2023,<text:s/>aiming<text:s/>to<text:s/>promote<text:s/>green<text:s/>growth<text:s/>in<text:s/>Indonesia’s<text:s/>Papua<text:s/>and<text:s/>West<text:s/>Papua<text:s/>provinces,<text:s/>collectively<text:s/>referred<text:s/>to<text:s/>as<text:s/>Indonesian<text:s/>Papua</text:span><text:span text:style-name="T149_5">,<text:s/>co-funded<text:s/>with<text:s/>USAID</text:span><text:span text:style-name="T149_6"><text:s/>with<text:s/>total<text:s/>value<text:s/>of<text:s/></text:span><text:span text:style-name="T149_7">£9,458,292.42</text:span><text:span text:style-name="T149_8">.<text:s/></text:span><text:span text:style-name="T149_9">GEG<text:s/></text:span><text:span text:style-name="T149_10">supported</text:span><text:span text:style-name="T149_11"><text:s/>the<text:s/>provincial<text:s/>governments’<text:s/>vision<text:s/>to<text:s/>transition<text:s/>to<text:s/>a<text:s/>low<text:s/>carbon<text:s/>development<text:s/>pathway.<text:s/>It<text:s/>has<text:s/>explored<text:s/>options<text:s/>for<text:s/>commodities-based<text:s/>industries<text:s/>to<text:s/>increase<text:s/>the<text:s/></text:span><text:span text:style-name="T149_12">number<text:s/>of<text:s/>viable<text:s/>green<text:s/>enterprises,<text:s/>specifically<text:s/>for<text:s/>the<text:s/>value<text:s/>chains<text:s/>of<text:s/>cocoa,<text:s/></text:span><text:span text:style-name="T149_13">coffee</text:span><text:span text:style-name="T149_14">,</text:span><text:span text:style-name="T149_15"><text:s/>nutmeg,<text:s/>seaweed,<text:s/>sago<text:s/>and<text:s/>coconut<text:s/>oil.</text:span></text:p>
        </text:list-item>
      </text:list>
      <text:p text:style-name="P150"/>
      <text:list text:style-name="LS1" xml:id="list21" text:continue-list="list1">
        <text:list-item>
          <text:p text:style-name="P151"><text:span text:style-name="T151_1">GEG’s<text:s/>most<text:s/>successful<text:s/>intervention<text:s/>was<text:s/>to<text:s/>facilitate<text:s/>collaboration<text:s/>and<text:s/>build<text:s/>connectivity<text:s/>among<text:s/>producer<text:s/>communities,<text:s/></text:span><text:span text:style-name="T151_2">intermediate<text:s/>service<text:s/>providers</text:span><text:span text:style-name="T151_3"><text:s/>and<text:s/>lead<text:s/>firms<text:s/>across<text:s/>various<text:s/>value<text:s/>chains.<text:s text:c="2"/>This<text:s/>intervention<text:s/>enabled<text:s/>the<text:s/>nutmeg<text:s/>and<text:s/>cocoa<text:s/>value<text:s/>chains<text:s/></text:span><text:span text:style-name="T151_4">in<text:s/>particular<text:s/>to</text:span><text:span text:style-name="T151_5"><text:s/>develop<text:s/>strong<text:s/>ties<text:s/>between<text:s/>the<text:s/>three<text:s/>actors,<text:s/>which<text:s/>resulted<text:s/>in<text:s/>increased<text:s/>export</text:span><text:span text:style-name="T151_6">s</text:span><text:span text:style-name="T151_7"><text:s/>of<text:s/>higher<text:s/>quality<text:s/>commodities<text:s/>to<text:s/>international<text:s/>market</text:span><text:span text:style-name="T151_8">s</text:span><text:span text:style-name="T151_9">.<text:s/></text:span></text:p>
        </text:list-item>
      </text:list>
      <text:p text:style-name="P152"/>
      <text:p text:style-name="P153"><text:span text:style-name="T153_1">Critical<text:s/>Minerals</text:span></text:p>
      <text:p text:style-name="P154"/>
      <text:list text:style-name="LS1" xml:id="list22" text:continue-list="list1">
        <text:list-item>
          <text:p text:style-name="P155"><text:span text:style-name="T155_1">FCDO<text:s/>recently<text:s/>supported<text:s/>a</text:span><text:span text:style-name="T155_2"><text:s/>non-ODA</text:span><text:span text:style-name="T155_3"><text:s/></text:span><text:span text:style-name="T155_4">study<text:s/>on<text:s/>ESG<text:s/>criteria<text:s/>in<text:s/>the<text:s/></text:span><text:span text:style-name="T155_5">Indonesian<text:s/></text:span><text:span text:style-name="T155_6">mineral</text:span><text:span text:style-name="T155_7"><text:s/>sector</text:span><text:span text:style-name="T155_8">,<text:s/></text:span><text:span text:style-name="T155_9">which<text:s/></text:span><text:span text:style-name="T155_10">reviewed<text:s/>ESG<text:s/>standards<text:s/>in<text:s/>mineral<text:s/>mining<text:s/>and<text:s/>processing<text:s/>in<text:s/>Indonesia</text:span><text:span text:style-name="T155_11">,</text:span><text:span text:style-name="T155_12"><text:s/>benchmarked<text:s/>the</text:span><text:span text:style-name="T155_13">m</text:span><text:span text:style-name="T155_14"><text:s/>against<text:s/>internationally<text:s/>accepted<text:s/>standards<text:s/>and<text:s/>identified<text:s/>recommendations<text:s/>of<text:s/>changes<text:s/>required<text:s/>to<text:s/>meet<text:s/>international<text:s/>ESG<text:s/>expectations.<text:s/>It<text:s/>mapped<text:s/>UK<text:s/>commercial<text:s/>expertise<text:s/>in<text:s/>sustainable<text:s/>mining,<text:s/>processing,<text:s/>and<text:s/>standards<text:s/>adherence<text:s/>that<text:s/>c</text:span><text:span text:style-name="T155_15">ould<text:s/>support<text:s/>implementation<text:s/>of<text:s/>those<text:s/>recommended<text:s/>changes</text:span><text:span text:style-name="T155_16">.<text:s/></text:span><text:span text:style-name="T155_17">It<text:s/>then<text:s/>socialised<text:s/>its<text:s/>findings<text:s/>with<text:s/>the<text:s/>Indonesian<text:s/>government<text:s/>and<text:s/>private<text:s/>sector.<text:s/>The<text:s/>report,<text:s/>and<text:s/>associated<text:s/>reports<text:s/>from<text:s/>the<text:s/>workshops,<text:s/></text:span><text:span text:style-name="T155_18">will<text:s/>form<text:s/>a<text:s/>useful<text:s/>input<text:s/>for<text:s/>this<text:s/>programm</text:span><text:span text:style-name="T155_19">e,<text:s/>including<text:s/>opportunities<text:s/>for<text:s/>UK<text:s/>firms<text:s/>to<text:s/>support<text:s/></text:span><text:span text:style-name="T155_20">ESG<text:s/>strengthening</text:span><text:span text:style-name="T155_21">.<text:s/></text:span></text:p>
        </text:list-item>
      </text:list>
      <text:p text:style-name="P156"/>
      <text:p text:style-name="P157"><text:span text:style-name="T157_1">Lessons<text:s/>Learned</text:span></text:p>
      <text:p text:style-name="P158"/>
      <text:list text:style-name="LS1" xml:id="list23" text:continue-list="list1">
        <text:list-item>
          <text:p text:style-name="P159"><text:span text:style-name="T159_1">Our<text:s/>current<text:s/>support</text:span><text:span text:style-name="T159_2"><text:s/>across<text:s/>timber,<text:s/>palm<text:s/>oil<text:s/>and<text:s/>mining</text:span><text:span text:style-name="T159_3"><text:s/>has<text:s/>helped<text:s/>us<text:s/>to<text:s/>understand<text:s/>a<text:s/></text:span><text:span text:style-name="T159_4">politically<text:s/></text:span><text:span text:style-name="T159_5">complex<text:s/>sector<text:s/>at<text:s/>a<text:s/>time<text:s/>of<text:s/>heightened<text:s/>political<text:s/>tension<text:s/>between<text:s/>producer<text:s/>and<text:s/>consumer<text:s/>countries.<text:s/>The<text:s/>main<text:s/>lessons<text:s/>learned<text:s/>are</text:span><text:span text:style-name="T159_6"><text:s/>as<text:s/>follows.<text:s/></text:span></text:p>
        </text:list-item>
      </text:list>
      <text:p text:style-name="P160"/>
      <text:p text:style-name="P161"><text:span text:style-name="T161_1">Programme<text:s/>operating<text:s/>design:<text:s/></text:span><text:span text:style-name="T161_2">Flexibility</text:span></text:p>
      <text:p text:style-name="P162"/>
      <text:list text:style-name="LS1" xml:id="list24" text:continue-list="list1">
        <text:list-item>
          <text:p text:style-name="P163"><text:span text:style-name="T163_1">Flexibility<text:s/>has<text:s/>been<text:s/>a<text:s/>core<text:s/>strength<text:s/>of<text:s/>our<text:s/>previous<text:s/>support<text:s/>on<text:s/>sustainable<text:s/>commodities.<text:s/>For<text:s/>example,<text:s/></text:span><text:span text:style-name="T163_2">early</text:span><text:span text:style-name="T163_3"><text:s/>SPOSI<text:s/>proposal</text:span><text:span text:style-name="T163_4">s</text:span><text:span text:style-name="T163_5"><text:s/></text:span><text:span text:style-name="T163_6">had<text:s/></text:span><text:span text:style-name="T163_7">relatively<text:s/></text:span><text:span text:style-name="T163_8">limited<text:s/>ambitions<text:s/>for<text:s/></text:span><text:span text:style-name="T163_9">the</text:span><text:span text:style-name="T163_10"><text:s/>innovative</text:span><text:span text:style-name="T163_11"><text:s/>Correction<text:s/>Period<text:s/></text:span><text:span text:style-name="T163_12">Strategy</text:span><text:span text:style-name="T163_13">.<text:s/>As<text:s/></text:span><text:span text:style-name="T163_14">national<text:s/></text:span><text:span text:style-name="T163_15">government<text:s/>engagement<text:s/>and<text:s/>enthusiasm<text:s/>increased,<text:s/>it<text:s/>became<text:s/>clear<text:s/>that<text:s/>the<text:s/></text:span><text:span text:style-name="T163_16">national<text:s/>legislation<text:s/>would<text:s/>be<text:s/>i</text:span><text:span text:style-name="T163_17">ssued<text:s/>more<text:s/>quickly<text:s/>than<text:s/>expected.<text:s/>SPOSI<text:s/>allocated<text:s/>funds<text:s/>to<text:s/>pivot<text:s/>towards<text:s/>provincial-level<text:s/>pilots,<text:s/>which<text:s/>demonstrated<text:s/></text:span><text:span text:style-name="T163_18">the<text:s/></text:span><text:span text:style-name="T163_19">viability</text:span><text:span text:style-name="T163_20"><text:s/>of<text:s/>the<text:s/>Correction<text:s/>Period<text:s/>Strategy<text:s/></text:span><text:span text:style-name="T163_21">at</text:span><text:span text:style-name="T163_22"><text:s/>the<text:s/>field</text:span><text:span text:style-name="T163_23"><text:s/>level</text:span><text:span text:style-name="T163_24">.<text:s/>This<text:s/>resulted<text:s/>in<text:s/>inclusion<text:s/>of<text:s/>the<text:s/>Correction<text:s/>Period<text:s/>Strategy<text:s/>in<text:s/>province-level<text:s/>implementation<text:s/>plans,<text:s/></text:span><text:span text:style-name="T163_25">which<text:s/>were<text:s/>important<text:s/>for<text:s/>ensuring<text:s/>that<text:s/>the<text:s/>Strategy<text:s/></text:span><text:span text:style-name="T163_26">could<text:s/>progress<text:s/>from<text:s/>legislation<text:s/>to<text:s/>the<text:s/>field.<text:s/></text:span></text:p>
        </text:list-item>
      </text:list>
      <text:p text:style-name="P164"/>
      <text:list text:style-name="LS1" xml:id="list25" text:continue-list="list1">
        <text:list-item>
          <text:p text:style-name="P165"><text:span text:style-name="T165_1">SEMESTA<text:s/>will<text:s/>have<text:s/>to<text:s/>deal<text:s/>with<text:s/>the<text:s/>once-in-a-decade<text:s/></text:span><text:span text:style-name="T165_2">event<text:s/>of<text:s/>a<text:s/>change<text:s/>in<text:s/>Indonesian<text:s/>President,<text:s/>alongside<text:s/>relevant<text:s/>large-scale<text:s/>changes<text:s/>in<text:s/></text:span><text:span text:style-name="T165_3">political<text:s/>priorities,<text:s/></text:span><text:span text:style-name="T165_4">Ministers<text:s/>and<text:s/>potentially<text:s/></text:span><text:span text:style-name="T165_5">their<text:s/></text:span><text:span text:style-name="T165_6">Ministries.<text:s/></text:span><text:span text:style-name="T165_7">The<text:s/>programme<text:s/>needs<text:s/>to<text:s/>both<text:s/>assume<text:s/>that<text:s/>different<text:s/>political<text:s/>windows<text:s/>will<text:s/>open<text:s/>and<text:s/></text:span><text:span text:style-name="T165_8">close,<text:s/>and</text:span><text:span text:style-name="T165_9"><text:s/></text:span><text:span text:style-name="T165_10">be<text:s/>flexible<text:s/>enough<text:s/>to<text:s/>react<text:s/>to<text:s/></text:span><text:span text:style-name="T165_11">those<text:s/>political<text:s/>changes.<text:s/></text:span></text:p>
        </text:list-item>
      </text:list>
      <text:p text:style-name="P166"/>
      <text:p text:style-name="P167"><text:span text:style-name="T167_1">Political<text:s/>economy</text:span><text:span text:style-name="T167_2">:<text:s/>engagement<text:s/>with<text:s/></text:span><text:span text:style-name="T167_3">government<text:s/>actors</text:span></text:p>
      <text:p text:style-name="P168"/>
      <text:list text:style-name="LS1" xml:id="list26" text:continue-list="list1">
        <text:list-item>
          <text:p text:style-name="P169"><text:span text:style-name="T169_1">Our<text:s/>previous<text:s/>sustainable<text:s/>commodities<text:s/>have<text:s/>taken<text:s/>different<text:s/>approaches<text:s/>to<text:s/>government<text:s/>engagement,<text:s/>with<text:s/>some<text:s/>prioritising<text:s/>central<text:s/>ministries<text:s/>responsible<text:s/>for<text:s/>co-ordinating<text:s/>across<text:s/>ministerial<text:s/>portfolios,<text:s/>and<text:s/>some<text:s/>prioritising<text:s/>technical<text:s/>line<text:s/>ministries<text:s/>responsible<text:s/>for<text:s/>implementation.<text:s/>We<text:s/>have<text:s/>found,<text:s/>perhaps<text:s/>unsurprisingly,<text:s/>that<text:s/>impact<text:s/>is<text:s/>highest<text:s/>when<text:s/></text:span><text:span text:style-name="T169_2">buy-in<text:s/>is<text:s/>strong<text:s/>across<text:s/>both<text:s/>central<text:s/>and<text:s/>line<text:s/>ministries</text:span><text:span text:style-name="T169_3">,<text:s/>not<text:s/>least<text:s/>because<text:s/></text:span><text:span text:style-name="T169_4">different<text:s/>elements<text:s/>of<text:s/>the<text:s/>commodity<text:s/>value<text:s/>chain<text:s/>are<text:s/>led<text:s/>by<text:s/>different<text:s/></text:span><text:span text:style-name="T169_5">M</text:span><text:span text:style-name="T169_6">inistries</text:span><text:span text:style-name="T169_7">.<text:s/>Data<text:s/>and<text:s/>learning<text:s/>sharing<text:s/>between<text:s/>Ministries<text:s/>helps<text:s/>to<text:s/>enable<text:s/>whole-of-chain<text:s/></text:span><text:span text:style-name="T169_8">governance<text:s/>improvements</text:span><text:span text:style-name="T169_9">.<text:s/></text:span></text:p>
        </text:list-item>
      </text:list>
      <text:p text:style-name="P170"/>
      <text:list text:style-name="LS1" xml:id="list27" text:continue-list="list1">
        <text:list-item>
          <text:p text:style-name="P171"><text:span text:style-name="T171_1">SEMESTA<text:s/>will<text:s/></text:span><text:span text:style-name="T171_2">need<text:s/>to<text:s/>build<text:s/>relationships</text:span><text:span text:style-name="T171_3"><text:s/></text:span><text:span text:style-name="T171_4">with<text:s/>some<text:s/>line<text:s/>Ministries<text:s/>that<text:s/>are<text:s/>relatively<text:s/>unfamiliar<text:s/>to<text:s/>UK<text:s/>programmes</text:span><text:span text:style-name="T171_5">.<text:s/>It<text:s/>will<text:s/>have<text:s/>the<text:s/>benefit<text:s/>of<text:s/>a<text:s/>new<text:s/>Presidential<text:s/>Regulation<text:s/>on<text:s/>ISPO<text:s/>that<text:s/>instructs<text:s/>several<text:s/>different<text:s/>line<text:s/>ministries<text:s/>to<text:s/>cooperate<text:s/>on<text:s/>palm<text:s/>oil<text:s/>sustainability.<text:s/></text:span><text:span text:style-name="T171_6">The<text:s/>programme<text:s/>will<text:s/>also<text:s/>benefit<text:s/>from<text:s/>increasing<text:s/>upstream<text:s/>and<text:s/>downstream<text:s/>producer<text:s/>awareness<text:s/>of<text:s/>new<text:s/>demand-side<text:s/>initiatives,<text:s/>including<text:s/>due<text:s/>diligence<text:s/>regulations,<text:s/>and<text:s/>their<text:s/>increasing<text:s/>willingness<text:s/>to<text:s/>lobby<text:s/>national<text:s/>government<text:s/>to<text:s/>support<text:s/></text:span><text:span text:style-name="T171_7">sector-wide<text:s/>reform<text:s/>that<text:s/>meets<text:s/>those<text:s/>requirements.<text:s/></text:span><text:span text:style-name="T171_8">As<text:s/>an<text:s/>example,<text:s/>chain<text:s/>of<text:s/>custody<text:s/></text:span><text:span text:style-name="T171_9">traceability<text:s/></text:span><text:span text:style-name="T171_10">requirements<text:s/>can<text:s/>only<text:s/>be<text:s/>met<text:s/>through<text:s/>cooperation<text:s/>across<text:s/>the<text:s/></text:span><text:span text:style-name="T171_11">whole<text:s/></text:span><text:span text:style-name="T171_12">value<text:s/>chain.<text:s/></text:span></text:p>
        </text:list-item>
      </text:list>
      <text:p text:style-name="P172"/>
      <text:p text:style-name="P173"><text:span text:style-name="T173_1">Programme<text:s/>ambition</text:span></text:p>
      <text:p text:style-name="P174"/>
      <text:list text:style-name="LS1" xml:id="list28" text:continue-list="list1">
        <text:list-item>
          <text:p text:style-name="P175"><text:span text:style-name="T175_1">SEMESTA<text:s/>must<text:s/></text:span><text:span text:style-name="T175_2">ensure<text:s/>that<text:s/>its<text:s/>ambition<text:s/>is<text:s/>tailored<text:s/>to<text:s/></text:span><text:span text:style-name="T175_3">the<text:s/>political<text:s/>reality.<text:s/></text:span><text:span text:style-name="T175_4">Indonesia’s<text:s/>ESG<text:s/>standards<text:s/>in<text:s/>mineral<text:s/>mining<text:s/>&amp;<text:s/>processing<text:s/>fall<text:s/>far<text:s/>below<text:s/>internationally<text:s/>accepted<text:s/>standards.<text:s/>Sustainable<text:s/>mining,<text:s/>and<text:s/>efforts<text:s/>to<text:s/>reduce<text:s/>emissions<text:s/>by<text:s/>using<text:s/>energy-efficient<text:s/>equipment,<text:s/>renewable<text:s/>energy<text:s/>sources,<text:s/>and<text:s/>carbon<text:s/>capture<text:s/>and<text:s/>storage<text:s/>technologies,<text:s/>are<text:s/>all<text:s/>at<text:s/>a<text:s/>nascent<text:s/>stage.<text:s/></text:span><text:span text:style-name="T175_5">There<text:s/>are<text:s/>many<text:s/>well-documented<text:s/>links<text:s/>between<text:s/>political<text:s/>parties<text:s/>and<text:s/></text:span><text:span text:style-name="T175_6">large<text:s/>firms<text:s/>across<text:s/>palm<text:s/>oil,<text:s/>mining<text:s/>and<text:s/>other<text:s/>commodity-related<text:s/>industries</text:span><text:span text:style-name="T175_7">.<text:s/></text:span><text:span text:style-name="T175_8">The<text:s/>programme<text:s/>should<text:s/>be<text:s/>realistic<text:s/>about<text:s/>the<text:s/>scale<text:s/>and<text:s/>nature<text:s/>of<text:s/>the<text:s/>challenge,<text:s/>and<text:s/>work<text:s/>to<text:s/>identify<text:s/>political<text:s/>windows<text:s/>based<text:s/>on<text:s/>the<text:s/>intersection<text:s/>of<text:s/>interests<text:s/>across<text:s/>the<text:s/>sector.<text:s/></text:span></text:p>
        </text:list-item>
      </text:list>
      <text:p text:style-name="P176"/>
      <text:p text:style-name="P177"><text:span text:style-name="T177_1">Incentive<text:s/>structures:<text:s/>b</text:span><text:span text:style-name="T177_2">alancing<text:s/>demand<text:s/>and<text:s/>supply<text:s/>side</text:span></text:p>
      <text:p text:style-name="P178"/>
      <text:list text:style-name="LS1" xml:id="list29" text:continue-list="list1">
        <text:list-item>
          <text:p text:style-name="P179"><text:span text:style-name="T179_1">Our<text:s/>experience<text:s/>across<text:s/>timber<text:s/>and<text:s/>palm<text:s/>oil<text:s/>demonstrates<text:s/>that<text:s/>commodity<text:s/>governance<text:s/>reform<text:s/>occurs<text:s/>where<text:s/></text:span><text:span text:style-name="T179_2">supply-side<text:s/>reform<text:s/>is<text:s/>incentivised<text:s/>by<text:s/></text:span><text:span text:style-name="T179_3">market<text:s/>demand.<text:s/>This<text:s/>is<text:s/>not<text:s/>limited<text:s/>to<text:s/></text:span><text:span text:style-name="T179_4">private<text:s/>sector<text:s/>interest,<text:s/>but<text:s/>encompasses<text:s/></text:span><text:span text:style-name="T179_5">consumer<text:s/>groups,<text:s/>consumer<text:s/>governments<text:s/>and<text:s/>relevant<text:s/>lobby<text:s/>groups<text:s/>and<text:s/>NGOs</text:span><text:span text:style-name="T179_6">.<text:s/></text:span><text:span text:style-name="T179_7">SEMESTA<text:s/>will<text:s/>benefit<text:s/>from<text:s/>increasingly<text:s/>well-established<text:s/>demand-side<text:s/>measures<text:s/>on<text:s/>the<text:s/>agricultural<text:s/>side</text:span><text:span text:style-name="T179_8">.<text:s/></text:span><text:span text:style-name="T179_9">But<text:s/>ISPO<text:s/>has<text:s/>far<text:s/>to<text:s/>go<text:s/>to<text:s/>win<text:s/>the<text:s/>confidence<text:s/>of<text:s/>market</text:span><text:span text:style-name="T179_10">,<text:s/>including<text:s/>certifying<text:s/>many<text:s/>thousands<text:s/>of<text:s/>independent<text:s/>smallholders<text:s/>and<text:s/>strengthening<text:s/>systems.<text:s/>Equally,<text:s/>t</text:span><text:span text:style-name="T179_11">here<text:s/>is</text:span><text:span text:style-name="T179_12"><text:s/>a<text:s/>gulf<text:s/>in<text:s/>demand-side<text:s/>measures<text:s/>for<text:s/></text:span><text:span text:style-name="T179_13">sustainable<text:s/>critical<text:s/>minerals,<text:s/>including<text:s/>those<text:s/>relevant<text:s/>to<text:s/>battery<text:s/>and<text:s/>electric<text:s/>vehicle<text:s/>production.<text:s/>A</text:span><text:span text:style-name="T179_14">cademic<text:s/>and<text:s/>civil<text:s/>society<text:s/>discussions<text:s/>in<text:s/>this<text:s/>area<text:s/>are<text:s/>increasing<text:s/>on<text:s/>how<text:s/>to<text:s/>fill<text:s/>th</text:span><text:span text:style-name="T179_15">is<text:s/></text:span><text:span text:style-name="T179_16">gap,<text:s/>including<text:s/>through<text:s/>a<text:s/>recent<text:s/>FCDO-supported<text:s/>Wilton<text:s/>Park<text:s/></text:span><text:span text:style-name="T179_17">C</text:span><text:span text:style-name="T179_18">onference</text:span><text:span text:style-name="T179_19"><text:s/>on<text:s/>Critical<text:s/>Minerals<text:s/>in<text:s/>May<text:s/>2024,<text:s/></text:span><text:span text:style-name="T179_20">attended<text:s/>by<text:s/>Indonesian<text:s/>officials,<text:s/>focused<text:s/>on<text:s/>how<text:s/>to<text:s/>mitigate<text:s/>the<text:s/>impact<text:s/>of<text:s/>the<text:s/>sector<text:s/>on<text:s/>global<text:s/>carbon<text:s/>emissions</text:span><text:span text:style-name="T179_21">.<text:s/></text:span><text:span text:style-name="T179_22">The<text:s/>programme<text:s/>should<text:s/>support<text:s/></text:span><text:span text:style-name="T179_23">multi-stakeholder<text:s/></text:span><text:span text:style-name="T179_24">dialogue<text:s/></text:span><text:span text:style-name="T179_25">including<text:s/>with<text:s/>those</text:span><text:span text:style-name="T179_26"><text:s/></text:span><text:span text:style-name="T179_27">private<text:s/>and<text:s/>third<text:s/>sector<text:s/>groups<text:s/>that<text:s/>can<text:s/></text:span><text:span text:style-name="T179_28">encourage<text:s/>more<text:s/>sustainable<text:s/>production<text:s/>practices.<text:s/></text:span></text:p>
        </text:list-item>
      </text:list>
      <text:p text:style-name="P180"/>
      <text:p text:style-name="P181"><text:span text:style-name="T181_1">The<text:s/>need<text:s/>for<text:s/>an<text:s/>intervention</text:span></text:p>
      <text:p text:style-name="P182"/>
      <text:list text:style-name="LS1" xml:id="list30" text:continue-list="list1">
        <text:list-item>
          <text:p text:style-name="P183"><text:span text:style-name="T183_1">The<text:s/>lessons<text:s/>we<text:s/>have<text:s/>learned<text:s/>so<text:s/>far<text:s/>highlight<text:s/>the<text:s/>scale<text:s/>of<text:s/>the<text:s/>challenges<text:s/>lying<text:s/>ahead<text:s/>for<text:s/>Indonesia<text:s/>in<text:s/>raising<text:s/>sustainability<text:s/>standards<text:s/>to<text:s/>a<text:s/>degree<text:s/>that<text:s/>can</text:span><text:span text:style-name="T183_2"><text:s/></text:span><text:span text:style-name="T183_3">meet<text:s/>the<text:s/>expectations<text:s/>of<text:s/>overseas<text:s/>markets</text:span><text:span text:style-name="T183_4"><text:s/>and<text:s/>support</text:span><text:span text:style-name="T183_5"><text:s/>domestic<text:s/>commitments<text:s/>to<text:s/>low<text:s/>carbon<text:s/>development.<text:s/>Failure<text:s/>to<text:s/>address<text:s/>unsustainability<text:s/>in<text:s/>the<text:s/>sector<text:s/>may<text:s/>lead<text:s/>to<text:s/>a<text:s/>continuation<text:s/>of<text:s/>impacts<text:s/>including<text:s/>deforestation,<text:s/>illegality,<text:s/>loss<text:s/>of<text:s/>state<text:s/>revenues,<text:s/>and<text:s/>cause<text:s/>trade<text:s/>disputes,<text:s/>and<text:s/>undermine<text:s/>efforts<text:s/>to<text:s/>support<text:s/>societal,<text:s/>economic<text:s/>and<text:s/>environmental<text:s/>goals.<text:s/>Impacts<text:s/>may<text:s/>also<text:s/>be<text:s/>felt<text:s/>by<text:s/>UK<text:s/>businesses<text:s/></text:span><text:span text:style-name="T183_6">as<text:s/>the<text:s/>UK<text:s/>continues<text:s/>to<text:s/>strengthen<text:s/>its<text:s/>supply<text:s/>chain<text:s/>sustainability<text:s/>commitments</text:span><text:span text:style-name="T183_7">.<text:s/>Donor<text:s/>engagement<text:s/>in<text:s/>the<text:s/>sector<text:s/>is<text:s/>also<text:s/>relatively<text:s/>small<text:s/>given<text:s/>the<text:s/>scale<text:s/>of<text:s/>the<text:s/>challenges,<text:s/>and<text:s/>the<text:s/>UK<text:s/>is<text:s/>the<text:s/>only<text:s/>bilateral<text:s/>donor<text:s/>directly<text:s/>supporting<text:s/>national<text:s/>processes.<text:s/>For<text:s/>these<text:s/>reasons<text:s/>there<text:s/>is<text:s/>a<text:s/>clear<text:s/>need<text:s/>for<text:s/>an<text:s/>intervention.</text:span></text:p>
        </text:list-item>
      </text:list>
      <text:p text:style-name="P184"/>
      <text:p text:style-name="P185"><text:span text:style-name="T185_1">Why<text:s/>the<text:s/>UK</text:span><text:span text:style-name="T185_2">?</text:span></text:p>
      <text:p text:style-name="P186"/>
      <text:list text:style-name="LS1" xml:id="list31" text:continue-list="list1">
        <text:list-item>
          <text:p text:style-name="P187"><text:span text:style-name="T187_1">We<text:s/>are<text:s/>well<text:s/>placed<text:s/>to<text:s/></text:span><text:span text:style-name="T187_2">support:</text:span><text:span text:style-name="T187_3"><text:s/>Indonesia<text:s/>sees<text:s/>us<text:s/>as<text:s/>a<text:s/>strategic<text:s/>partner<text:s/>and<text:s/>critical<text:s/>friend.<text:s/>Following<text:s/>our<text:s/>successful<text:s/>support<text:s/>to<text:s/>tackle<text:s/>illegal<text:s/>logging,<text:s/>our<text:s/>engagement<text:s/>is<text:s/>welcomed<text:s/>and<text:s/>trusted.<text:s/></text:span><text:span text:style-name="T187_4">As<text:s/>a<text:s/>consumer<text:s/>of<text:s/></text:span><text:span text:style-name="T187_5">all<text:s/>of</text:span><text:span text:style-name="T187_6"><text:s/>these<text:s/>key<text:s/>agricultural<text:s/>and<text:s/>industrial<text:s/>commodities,<text:s/></text:span><text:span text:style-name="T187_7">and<text:s/>as<text:s/>a<text:s/>global<text:s/>centre<text:s/>of<text:s/></text:span><text:span text:style-name="T187_8">project<text:s/>finance,<text:s/></text:span><text:span text:style-name="T187_9">we<text:s/>are<text:s/>well<text:s/>placed<text:s/>to<text:s/>work<text:s/>with<text:s/>UK<text:s/>companies<text:s/>to<text:s/>explore<text:s/>demand-side<text:s/>approaches.</text:span><text:span text:style-name="T187_10"><text:s/></text:span><text:span text:style-name="T187_11">We<text:s/>are<text:s/>in<text:s/>a<text:s/>unique<text:s/>position<text:s/>to<text:s/>use<text:s/>this<text:s/>influence<text:s/>to<text:s/>help<text:s/>Indonesia<text:s/>address<text:s/>one<text:s/>of<text:s/>its<text:s/>most<text:s/>important<text:s/>economic<text:s/>sectors<text:s/>and<text:s/>a<text:s/>sustainability<text:s/>challenge<text:s/>with<text:s/>global<text:s/>implications<text:s/>for<text:s/>climate<text:s/>and<text:s/>biodiversity.</text:span></text:p>
        </text:list-item>
      </text:list>
      <text:p text:style-name="P188"/>
      <text:list text:style-name="LS1" xml:id="list32" text:continue-list="list1">
        <text:list-item>
          <text:p text:style-name="P189"><text:span text:style-name="T189_1">UK<text:s/>sec</text:span><text:span text:style-name="T189_2">urity<text:s/>and<text:s/>prosperity<text:s/>is<text:s/>premised<text:s/>on<text:s/>commodity<text:s/>supply,<text:s/>particularly<text:s/>where<text:s/>those<text:s/>commodities<text:s/>are<text:s/>scarce,<text:s/>as<text:s/>in<text:s/>the<text:s/>case<text:s/>of<text:s/>nickel.<text:s/></text:span><text:span text:style-name="T189_3">G</text:span><text:span text:style-name="T189_4">lobal<text:s/>demand<text:s/>for<text:s/>electric<text:s/>vehicle<text:s/>battery<text:s/>minerals<text:s/>(lithium,<text:s/>graphite,<text:s/>cobalt,<text:s/>nickel)<text:s/>is<text:s/>projected<text:s/>to<text:s/>increase<text:s/>by<text:s/>between<text:s/>6<text:s/>and<text:s/>13<text:s/>times<text:s/>by<text:s/>2040<text:s/>under<text:s/>stated<text:s/>policies.<text:s/></text:span><text:span text:style-name="T189_5">This<text:s/>points<text:s/>towards<text:s/>the<text:s/>importance<text:s/>of<text:s/>working<text:s/>with</text:span><text:span text:style-name="T189_6"><text:s/>international<text:s/>partners,<text:s/>including<text:s/>mineral<text:s/></text:span><text:span text:style-name="T189_7">producing<text:s/>countries,<text:s/>to<text:s/>support<text:s/>increasing</text:span><text:span text:style-name="T189_8"><text:s/>transparency,<text:s/>responsibility<text:s/>and<text:s/>sustainability<text:s/>in<text:s/>the<text:s/>critical<text:s/>minerals<text:s/>industry.<text:s/></text:span></text:p>
        </text:list-item>
      </text:list>
      <text:p text:style-name="P190"/>
      <text:list text:style-name="LS1" xml:id="list33" text:continue-list="list1">
        <text:list-item>
          <text:p text:style-name="P191"><text:span text:style-name="T191_1">SEMESTA</text:span><text:span text:style-name="T191_2"><text:s/>also<text:s/>has<text:s/>strong<text:s/>complementarity<text:s/>with<text:s/>our<text:s/>wider<text:s/>portfolio<text:s/>of<text:s/>programmes</text:span><text:span text:style-name="T191_3"><text:s/>and</text:span><text:span text:style-name="T191_4"><text:s/>diplomatic<text:s/>interventions.<text:s/></text:span><text:span text:style-name="T191_5">In<text:s/>particular,<text:s/>w</text:span><text:span text:style-name="T191_6">e</text:span><text:span text:style-name="T191_7"><text:s/></text:span><text:span text:style-name="T191_8">have<text:s/>a<text:s/>broad<text:s/>suite<text:s/>of<text:s/>palm<text:s/>oil<text:s/>programmes,<text:s/>of<text:s/>which<text:s/></text:span><text:span text:style-name="T191_9">SEMESTA</text:span><text:span text:style-name="T191_10"><text:s/>will<text:s/>be<text:s/>the<text:s/>“upstream<text:s/>policy”<text:s/>programme.<text:s/>Partnerships<text:s/>for<text:s/>Forests<text:s/>(P4F<text:s/>–<text:s/>second<text:s/>phase<text:s/>forthcoming)<text:s/>considers<text:s/>the<text:s/>palm<text:s/>oil<text:s/>problem<text:s/>from<text:s/>the<text:s/>firms<text:s/>and<text:s/>agribusiness<text:s/>perspective.<text:s/>National<text:s/>Initiative<text:s/>for<text:s/>Sustainable<text:s/>and<text:s/>Climate-Smart<text:s/>Oil<text:s/>Palm<text:s/>Smallholders<text:s/>(NISCOPS<text:s/>–<text:s/>second<text:s/>phase<text:s/>forthcoming),<text:s/>is<text:s/>supporting<text:s/>increasing<text:s/>sustainability<text:s/>amongst<text:s/>smallholders.<text:s/></text:span><text:span text:style-name="T191_11">And<text:s/>o</text:span><text:span text:style-name="T191_12">n<text:s/>the<text:s/>diplomatic<text:s/>side,<text:s/>the<text:s/>Forest,<text:s/>Agriculture<text:s/>Commodities<text:s/>and<text:s/>Trade<text:s/>(FACT)<text:s/>Dialogue<text:s/>provides<text:s/>a<text:s/>non-negotiating<text:s/>space<text:s/>for<text:s/>international<text:s/>dialogue</text:span><text:span text:style-name="T191_13"><text:s/>on<text:s/>commodity<text:s/>sustainability</text:span><text:span text:style-name="T191_14">.<text:s/></text:span></text:p>
        </text:list-item>
      </text:list>
      <text:p text:style-name="P192"/>
      <text:p text:style-name="P193"><text:span text:style-name="T193_1">What<text:s/></text:span><text:span text:style-name="T193_2">will<text:s/>the<text:s/>programme<text:s/>do?</text:span></text:p>
      <text:p text:style-name="P194"/>
      <text:list text:style-name="LS1" xml:id="list34" text:continue-list="list1">
        <text:list-item>
          <text:p text:style-name="P195"><text:span text:style-name="T195_1">The<text:s/>next<text:s/>phase<text:s/>of<text:s/>UK<text:s/>support<text:s/>will<text:s/>learn<text:s/>the<text:s/>lessons<text:s/>of<text:s/>the<text:s/>current<text:s/>phase<text:s/>set<text:s/>out<text:s/>above.<text:s/>We<text:s/>will<text:s/>also<text:s/>continue<text:s/>to<text:s/>ensure<text:s/>that<text:s/>UK<text:s/>aid<text:s/>provides<text:s/>essential<text:s/></text:span><text:bookmark-start text:name="_Ref2867574"/><text:span text:style-name="T195_2">value<text:s/>additional<text:s/>to<text:s/></text:span><text:span text:style-name="T195_3">GoI</text:span><text:span text:style-name="T195_4"><text:s/>efforts</text:span><text:span text:style-name="T195_5">,<text:s/>or<text:s/>where<text:s/>additional<text:s/>support<text:s/>would<text:s/>help<text:s/>significantly<text:s/>expedite<text:s/>progress.<text:s/>The<text:s/>programme<text:s/>will<text:s/>work<text:s/></text:span><text:span text:style-name="T195_6">across<text:s/>several<text:s/>different<text:s/>Ministries:</text:span></text:p>
        </text:list-item>
      </text:list>
      <text:list text:style-name="LS26" xml:id="list35">
        <text:list-item>
          <text:list>
            <text:list-item>
              <text:p text:style-name="P196"><text:span text:style-name="T196_1">Coordinating<text:s/>Ministry<text:s/>for<text:s/>Economic<text:s/>Affairs,<text:s/>which<text:s/>oversees<text:s/></text:span><text:span text:style-name="T196_2">palm<text:s/>oil<text:s/>commodities</text:span><text:span text:style-name="T196_3"><text:s/>and<text:s/>led<text:s/>the<text:s/>development<text:s/>of<text:s/>the<text:s/>new<text:s/>ISPO<text:s/></text:span><text:span text:style-name="T196_4">standard;</text:span><text:span text:style-name="T196_5"><text:s/></text:span></text:p>
            </text:list-item>
            <text:list-item>
              <text:p text:style-name="P197"><text:span text:style-name="T197_1">Coordinating<text:s/>Ministry<text:s/>for<text:s/>Maritime<text:s/>Affairs<text:s/>and<text:s/>Investment,<text:s/>which<text:s/>oversees<text:s/>industrial<text:s/>commodities<text:s/>including<text:s/>critical<text:s/></text:span><text:span text:style-name="T197_2">minerals;</text:span></text:p>
            </text:list-item>
            <text:list-item>
              <text:p text:style-name="P198"><text:span text:style-name="T198_1">Energy<text:s/>and<text:s/>Mineral</text:span><text:span text:style-name="T198_2">s</text:span><text:span text:style-name="T198_3">,<text:s/>which<text:s/>is<text:s/>responsible<text:s/>for<text:s/></text:span><text:span text:style-name="T198_4">mineral<text:s/>extraction<text:s/>and<text:s/>processing<text:s/>as<text:s/>well<text:s/>as<text:s/></text:span><text:span text:style-name="T198_5">ISPO<text:s/>for<text:s/></text:span><text:span text:style-name="T198_6">bioenergy</text:span><text:span text:style-name="T198_7">;</text:span></text:p>
            </text:list-item>
            <text:list-item>
              <text:p text:style-name="P199"><text:span text:style-name="T199_1">Environment<text:s/>and<text:s/>Forestry,<text:s/>which<text:s/></text:span><text:span text:style-name="T199_2">oversees<text:s/>the<text:s/>timber<text:s/>commodities<text:s/>and<text:s/>led<text:s/>the<text:s/>development<text:s/>of<text:s/>the<text:s/>SVLK<text:s/></text:span><text:span text:style-name="T199_3">standard</text:span><text:span text:style-name="T199_4">;</text:span><text:span text:style-name="T199_5"><text:s/></text:span></text:p>
            </text:list-item>
            <text:list-item>
              <text:p text:style-name="P200"><text:span text:style-name="T200_1">Foreign<text:s/>Affairs,<text:s/>which<text:s/>is<text:s/>responsible<text:s/>for<text:s/></text:span><text:span text:style-name="T200_2">international<text:s/>relations<text:s/>as<text:s/>a<text:s/></text:span><text:span text:style-name="T200_3">whole;</text:span></text:p>
            </text:list-item>
            <text:list-item>
              <text:p text:style-name="P201"><text:span text:style-name="T201_1">Agriculture,<text:s/>which<text:s/>is<text:s/>responsible<text:s/>for<text:s/>agricultural<text:s/>practices<text:s/>and<text:s/>productivity</text:span><text:span text:style-name="T201_2"><text:s/>in<text:s/>upstream<text:s/>level</text:span><text:span text:style-name="T201_3"><text:s/>and<text:s/>oversees<text:s/>ISPO<text:s/></text:span><text:span text:style-name="T201_4">at<text:s/>the<text:s/></text:span><text:span text:style-name="T201_5">plantation<text:s/></text:span><text:span text:style-name="T201_6">level</text:span><text:span text:style-name="T201_7">;</text:span><text:span text:style-name="T201_8"><text:s/></text:span></text:p>
            </text:list-item>
            <text:list-item>
              <text:p text:style-name="P202"><text:span text:style-name="T202_1">Industry,<text:s/>which<text:s/>is<text:s/>responsible<text:s/>for<text:s/></text:span><text:span text:style-name="T202_2">agricultural<text:s/>production<text:s/>in<text:s/>downstream<text:s/>level<text:s/>and<text:s/>oversees<text:s/>ISPO<text:s/></text:span><text:span text:style-name="T202_3">supply<text:s/>chain<text:s/></text:span><text:span text:style-name="T202_4">level</text:span><text:span text:style-name="T202_5">;</text:span><text:span text:style-name="T202_6"><text:s/></text:span></text:p>
            </text:list-item>
            <text:list-item>
              <text:p text:style-name="P203"><text:span text:style-name="T203_1">Labour,<text:s/>which<text:s/>is<text:s/>responsible<text:s/>for<text:s/>labour<text:s/>standards</text:span><text:span text:style-name="T203_2">.<text:s/></text:span></text:p>
            </text:list-item>
            <text:list-item>
              <text:p text:style-name="P204"><text:span text:style-name="T204_1">Finance</text:span><text:span text:style-name="T204_2">,<text:s/>which<text:s/>is<text:s/>responsible<text:s/>for<text:s/>fiscal<text:s/>and<text:s/>financial<text:s/>systems,<text:s/>which<text:s/>underpin<text:s/>incentives<text:s/>for<text:s/>sustainability.<text:s/></text:span></text:p>
            </text:list-item>
          </text:list>
        </text:list-item>
      </text:list>
      <text:p text:style-name="P205"/>
      <text:list text:style-name="LS1" xml:id="list44" text:continue-list="list1">
        <text:list-item>
          <text:p text:style-name="P206"><text:span text:style-name="T206_1">The<text:s/>programme<text:s/>aims<text:s/>to<text:s/></text:span><text:span text:style-name="T206_2">strengthen<text:s/>the<text:s/></text:span><text:span text:style-name="T206_3">enabling<text:s/>environment<text:s/>for<text:s/></text:span><text:span text:style-name="T206_4">better<text:s/>governance</text:span><text:span text:style-name="T206_5">,</text:span><text:span text:style-name="T206_6"><text:s/>r</text:span><text:span text:style-name="T206_7">educed<text:s/>deforestation-risk<text:s/></text:span><text:span text:style-name="T206_8">and<text:s/>reduced<text:s/>emissions<text:s/></text:span><text:span text:style-name="T206_9">from<text:s/></text:span><text:span text:style-name="T206_10">palm<text:s/>oil<text:s/>and<text:s/>nickel<text:s/>production</text:span><text:span text:style-name="T206_11">.</text:span><text:span text:style-name="T206_12"><text:s/>It<text:s/></text:span><text:span text:style-name="T206_13">may<text:s/>also<text:s/>flexibly<text:s/>respond<text:s/>to<text:s/>opportunities<text:s/>to<text:s/>support<text:s/>sustainable<text:s/>production<text:s/>in<text:s/>other<text:s/>key<text:s/>commodities<text:s/>of<text:s/>environmental<text:s/>risk,<text:s/>such<text:s/>as<text:s/>cocoa</text:span><text:span text:style-name="T206_14"><text:s/></text:span><text:span text:style-name="T206_15">based<text:s/>on<text:s/>initial<text:s/>scoping.<text:s/></text:span></text:p>
        </text:list-item>
      </text:list>
      <text:p text:style-name="P207"/>
      <text:list text:style-name="LS1" xml:id="list45" text:continue-list="list1">
        <text:list-item>
          <text:p text:style-name="P208"><text:span text:style-name="T208_1">To<text:s/>deliver<text:s/>this<text:s/>impact<text:s/>we<text:s/>will<text:s/>direct<text:s/>support<text:s/>towards<text:s/>t</text:span><text:span text:style-name="T208_2">wo</text:span><text:span text:style-name="T208_3"><text:s/></text:span><text:bookmark-end text:name="_Ref2867574"/><text:span text:style-name="T208_4">outcomes</text:span><text:span text:style-name="T208_5">:</text:span></text:p>
        </text:list-item>
      </text:list>
      <text:list text:style-name="LS10" xml:id="list46">
        <text:list-item>
          <text:p text:style-name="P209"><text:span text:style-name="T209_1">Increase<text:s/>in<text:s/>legal<text:s/>and<text:s/>regulatory<text:s/>compliance<text:s/>by<text:s/>producers</text:span><text:span text:style-name="T209_2">.<text:s/>Th</text:span><text:span text:style-name="T209_3">is<text:s/>will<text:s/>form</text:span><text:span text:style-name="T209_4"><text:s/>core<text:s/>of<text:s/>our<text:s/>work</text:span><text:span text:style-name="T209_5">.</text:span><text:span text:style-name="T209_6"><text:s/></text:span><text:span text:style-name="T209_7">W</text:span><text:span text:style-name="T209_8">e<text:s/>will<text:s/>support<text:s/></text:span><text:span text:style-name="T209_9">the<text:s/>development<text:s/>of<text:s/>a<text:s/>more<text:s/>robust<text:s/>national<text:s/></text:span><text:span text:style-name="T209_10">approaches<text:s/></text:span><text:span text:style-name="T209_11">for<text:s/>timber</text:span><text:span text:style-name="T209_12">,</text:span><text:span text:style-name="T209_13"><text:s/>palm<text:s/>oil,<text:s/></text:span><text:span text:style-name="T209_14">coc</text:span><text:span text:style-name="T209_15">oa<text:s/>and<text:s/>critical<text:s/>minerals,<text:s/></text:span><text:span text:style-name="T209_16">including<text:s/>the<text:s/>transparency<text:s/>and<text:s/>traceability<text:s/>of<text:s/></text:span><text:span text:style-name="T209_17">relevant<text:s/></text:span><text:span text:style-name="T209_18">standards.</text:span><text:span text:style-name="T209_19"><text:s/>Relevant<text:s/>interventions<text:s/>will<text:s/>include:</text:span></text:p>
          <text:list>
            <text:list-item>
              <text:p text:style-name="P210"><text:span text:style-name="T210_1">Strengthening<text:s/>the</text:span><text:span text:style-name="T210_2"><text:s/>enabling<text:s/>policy<text:s/>&amp;<text:s/>environment<text:s/>for<text:s/>inclusive<text:s/>actions<text:s/>on<text:s/>sustainable<text:s/>development<text:s/>of<text:s/>agriculture</text:span><text:span text:style-name="T210_3">,<text:s/></text:span><text:span text:style-name="T210_4">forest</text:span><text:span text:style-name="T210_5">,</text:span><text:span text:style-name="T210_6"><text:s/></text:span><text:span text:style-name="T210_7">and<text:s/>critical<text:s/>minerals</text:span><text:span text:style-name="T210_8">.</text:span></text:p>
            </text:list-item>
            <text:list-item>
              <text:p text:style-name="P211"><text:span text:style-name="T211_1">Enhancing<text:s/>productivity<text:s/>and<text:s/>sustainability<text:s/>of<text:s/>domestic<text:s/>producers.<text:s/></text:span></text:p>
            </text:list-item>
            <text:list-item>
              <text:p text:style-name="P212"><text:span text:style-name="T212_1">Improv</text:span><text:span text:style-name="T212_2">ing</text:span><text:span text:style-name="T212_3"><text:s/>communication</text:span><text:span text:style-name="T212_4">s</text:span><text:span text:style-name="T212_5"><text:s/>and<text:s/>understanding<text:s/>among<text:s/>supply<text:s/>chains’<text:s/>actors<text:s/>for<text:s/>sustainable<text:s/>purchasing<text:s/>decisions</text:span><text:span text:style-name="T212_6">.</text:span></text:p>
            </text:list-item>
          </text:list>
        </text:list-item>
      </text:list>
      <text:p text:style-name="P213"/>
      <text:p text:style-name="P214"/>
      <text:list text:style-name="LS8" xml:id="list50">
        <text:list-item>
          <text:p text:style-name="P215"><text:span text:style-name="T215_1">Increase<text:s/>in<text:s/></text:span><text:span text:style-name="T215_2">global</text:span><text:span text:style-name="T215_3"><text:s/>market<text:s/>acceptance<text:s/>of<text:s/>Indonesian<text:s/></text:span><text:span text:style-name="T215_4">sustainable<text:s/></text:span><text:span text:style-name="T215_5">commodities</text:span><text:span text:style-name="T215_6">:<text:s/>Our<text:s/>focus<text:s/>will<text:s/>be<text:s/>on<text:s/>fostering<text:s/>dialogue<text:s/>with<text:s/>overseas<text:s/></text:span><text:span text:style-name="T215_7">commodities<text:s/></text:span><text:span text:style-name="T215_8">buyers,<text:s/>with<text:s/>governments<text:s/>such<text:s/>as<text:s/>the<text:s/>Amsterdam<text:s/>Declaration<text:s/>group<text:s/>of<text:s/>countries</text:span><text:span text:style-name="T215_9"><text:s/>and<text:s/></text:span><text:span text:style-name="T215_10">the<text:s/></text:span><text:span text:style-name="T215_11">Critical<text:s/>Minerals<text:s/>Partnership,</text:span><text:span text:style-name="T215_12"><text:s/>of<text:s/>which<text:s/>the<text:s/>UK<text:s/>is<text:s/>a<text:s/>founding<text:s/>member</text:span><text:span text:style-name="T215_13">,<text:s/>as<text:s/>well<text:s/>as<text:s/>private<text:s/>sector<text:s/>groups.<text:s/></text:span><text:span text:style-name="T215_14">Relevant<text:s/>interventions<text:s/>will<text:s/>include:</text:span></text:p>
        </text:list-item>
      </text:list>
      <text:list text:style-name="LS10" xml:id="list51">
        <text:list-item>
          <text:list>
            <text:list-item>
              <text:p text:style-name="P216"><text:span text:style-name="T216_1">S</text:span><text:span text:style-name="T216_2">trengthen</text:span><text:span text:style-name="T216_3">ing</text:span><text:span text:style-name="T216_4"><text:s/></text:span><text:span text:style-name="T216_5">market<text:s/>understanding<text:s/>of<text:s/>Indonesian<text:s/>approaches<text:s/>to<text:s/>commodity<text:s/>production</text:span><text:span text:style-name="T216_6">.</text:span></text:p>
            </text:list-item>
            <text:list-item>
              <text:p text:style-name="P217"><text:span text:style-name="T217_1">Business-to-business<text:s/>dialogue</text:span><text:span text:style-name="T217_2"><text:s/>focused<text:s/>on</text:span><text:span text:style-name="T217_3"><text:s/>sustainability<text:s/>and<text:s/>environmental<text:s/>stewardship<text:s/>within<text:s/></text:span><text:span text:style-name="T217_4">agriculture,<text:s/>forest<text:s/>and<text:s/>critical<text:s/>minerals.</text:span></text:p>
            </text:list-item>
          </text:list>
        </text:list-item>
      </text:list>
      <text:p text:style-name="P218"/>
      <text:p text:style-name="P219"><text:span text:style-name="T219_1">Compliance<text:s/>and<text:s/>assurances</text:span></text:p>
      <text:p text:style-name="P220"/>
      <text:p text:style-name="P221"><text:span text:style-name="T221_1">Compliance<text:s/>with<text:s/>the<text:s/>International<text:s/>Development<text:s/>(Gender<text:s/>Equality)<text:s/>Act<text:s/>2014</text:span></text:p>
      <text:p text:style-name="P222"/>
      <text:list text:style-name="LS1" xml:id="list53" text:continue-list="list1">
        <text:list-item>
          <text:p text:style-name="P223"><text:span text:style-name="T223_1">The<text:s/>palm<text:s/>oil<text:s/>sector<text:s/>is<text:s/>complex<text:s/>and<text:s/>one<text:s/>we<text:s/>are<text:s/>only<text:s/>beginning<text:s/>to<text:s/>understand<text:s/></text:span><text:span text:style-name="T223_2">it<text:s/></text:span><text:span text:style-name="T223_3">through<text:s/>the<text:s/>first<text:s/></text:span><text:span text:style-name="T223_4">two<text:s/></text:span><text:span text:style-name="T223_5">phase</text:span><text:span text:style-name="T223_6">s</text:span><text:span text:style-name="T223_7"><text:s/>of<text:s/>our<text:s/>support.<text:s/>Through<text:s/>this<text:s/>work,<text:s/>gender<text:s/>equality<text:s/>was<text:s/>not<text:s/>identified<text:s/>as<text:s/>a<text:s/>major<text:s/>risk<text:s/>or<text:s/>opportunity<text:s/>given<text:s/>the<text:s/>focus<text:s/>of<text:s/>the<text:s/>programme<text:s/>on<text:s/>preparing<text:s/>national-level<text:s/>certification<text:s/>standards<text:s/>and<text:s/>systems,<text:s/>understanding<text:s/>how<text:s/>they<text:s/>can<text:s/>be<text:s/>implemented<text:s/>by<text:s/>smallholders,<text:s/>and<text:s/>supporting<text:s/>high-level<text:s/>market<text:s/>dialogues.<text:s/>This<text:s/>next<text:s/>phase<text:s/>will,<text:s/>however,<text:s/>work<text:s/>more<text:s/>closely<text:s/>with<text:s/>independent<text:s/>smallholders<text:s/>in<text:s/>seeking<text:s/>to<text:s/>address<text:s/>illegality<text:s/>and<text:s/>foster<text:s/>greater<text:s/>prosperity.<text:s/>A<text:s/>more<text:s/>complete<text:s/>assessment<text:s/>of<text:s/>the<text:s/>risks<text:s/>and<text:s/>opportunities<text:s/>for<text:s/>gender<text:s/>equality<text:s/>will<text:s/>therefore<text:s/>be<text:s/>undertaken<text:s/>as<text:s/>part<text:s/>of<text:s/>detailed<text:s/>activity<text:s/>planning.<text:s/></text:span><text:span text:style-name="T223_8">This<text:s/>will<text:s/>also<text:s/>include<text:s/>the<text:s/>critical<text:s/>minerals<text:s/>sector,<text:s/>wh</text:span><text:span text:style-name="T223_9">ich<text:s/></text:span><text:span text:style-name="T223_10">we<text:s/>expect<text:s/>will<text:s/>be<text:s/>lower<text:s/>risk<text:s/>given<text:s/>that<text:s/>it<text:s/>will<text:s/>adopt<text:s/>some<text:s/>of<text:s/>the<text:s/>approaches<text:s/>of<text:s/>earlier<text:s/>palm<text:s/>oil<text:s/>interventions,<text:s/>such<text:s/>as<text:s/>national-level<text:s/>activities.</text:span></text:p>
        </text:list-item>
      </text:list>
      <text:p text:style-name="P224"><text:span text:style-name="T224_1"><text:s/></text:span></text:p>
      <text:list text:style-name="LS1" xml:id="list54" text:continue-list="list1">
        <text:list-item>
          <text:p text:style-name="P225"><text:span text:style-name="T225_1">Some<text:s/>areas<text:s/>that<text:s/>will<text:s/>be<text:s/>explored</text:span><text:span text:style-name="T225_2"><text:s/>for<text:s/>relevant<text:s/>gender<text:s/>equality<text:s/>impacts</text:span><text:span text:style-name="T225_3"><text:s/>include:</text:span></text:p>
        </text:list-item>
      </text:list>
      <text:list text:style-name="LS11" xml:id="list55">
        <text:list-item>
          <text:p text:style-name="P226"><text:span text:style-name="T226_1">Impacts<text:s/>of<text:s/>national<text:s/>policies<text:s/>and<text:s/>measures<text:s/>to<text:s/>address<text:s/>illegality<text:s/></text:span><text:span text:style-name="T226_2">in<text:s/>particular</text:span><text:span text:style-name="T226_3"><text:s/>those<text:s/>involving<text:s/>high<text:s/>impact<text:s/>interventions<text:s/>such<text:s/>as<text:s/>land<text:s/></text:span><text:span text:style-name="T226_4">swaps;</text:span></text:p>
        </text:list-item>
        <text:list-item>
          <text:p text:style-name="P227"><text:span text:style-name="T227_1">Access<text:s/>to<text:s/>economic<text:s/>gains<text:s/>secured<text:s/>through<text:s/>productivity<text:s/></text:span><text:span text:style-name="T227_2">improvements;</text:span></text:p>
        </text:list-item>
        <text:list-item>
          <text:p text:style-name="P228"><text:span text:style-name="T228_1">Participation<text:s/>in<text:s/>consultation<text:s/>processes<text:s/>and<text:s/>dialogue,<text:s/>and<text:s/>any<text:s/>systems<text:s/>of<text:s/>governance<text:s/>promoted<text:s/>by<text:s/>the<text:s/></text:span><text:span text:style-name="T228_2">programme;</text:span></text:p>
        </text:list-item>
        <text:list-item>
          <text:p text:style-name="P229"><text:span text:style-name="T229_1">Capturing<text:s/>relevant<text:s/>results<text:s/>and<text:s/>outputs<text:s/>including<text:s/></text:span><text:span text:style-name="T229_2">through<text:s/>the<text:s/>use<text:s/>of</text:span><text:span text:style-name="T229_3"><text:s/>disaggregated<text:s/>data,<text:s/>where<text:s/>appropriate<text:s/>and<text:s/></text:span><text:span text:style-name="T229_4">feasible</text:span><text:span text:style-name="T229_5">;</text:span></text:p>
        </text:list-item>
      </text:list>
      <text:p text:style-name="P230"/>
      <text:list text:style-name="LS1" xml:id="list59" text:continue-list="list1">
        <text:list-item>
          <text:p text:style-name="P231"><text:span text:style-name="T231_1">In<text:s/>assessing<text:s/>risks<text:s/>and<text:s/>opportunities<text:s/>we<text:s/>will<text:s/>learn<text:s/>and<text:s/>draw<text:s/>guidance<text:s/>from<text:s/>the<text:s/>recently<text:s/>completed<text:s/>strategy<text:s/>on<text:s/>gender<text:s/>equality<text:s/>and<text:s/>social<text:s/>inclusion<text:s/>prepared<text:s/>in<text:s/>support<text:s/>of<text:s/>the<text:s/>implementation<text:s/>of<text:s/>the<text:s/>Multi-stakeholder<text:s/>Forestry<text:s/>Programme<text:s/>phase<text:s/>4<text:s/>contract<text:s/>(PO8174)<text:s/>in<text:s/>Indonesia,<text:s/>funded<text:s/>through<text:s/>the<text:s/>DFID<text:s/>Forest<text:s/>Governance,<text:s/>Markets<text:s/>and<text:s/>Climate<text:s/>programme<text:s/>(FGMC;<text:s/>project<text:s/>ID<text:s/>201724)</text:span><text:span text:style-name="T231_2"><text:note text:note-class="footnote"><text:note-citation/><text:note-body><text:p text:style-name="P232"><text:span text:style-name="T232_1"><text:s/></text:span><text:span text:style-name="T232_2"><text:a xlink:type="simple" xlink:href="https://devtracker.fcdo.gov.uk/programme/GB-1-201724/summary"><text:span text:style-name="T232_3">https://devtracker.fcdo.gov.uk/programme/GB-1-201724/summary</text:span></text:a></text:span><text:span text:style-name="T232_4"><text:s/></text:span></text:p></text:note-body></text:note></text:span><text:span text:style-name="T232_5">.<text:s/></text:span></text:p>
        </text:list-item>
      </text:list>
      <text:p text:style-name="P233"/>
      <text:p text:style-name="P234"><text:span text:style-name="T234_1">Assurances</text:span></text:p>
      <text:p text:style-name="P235"/>
      <text:list text:style-name="LS1" xml:id="list60" text:continue-list="list1">
        <text:list-item>
          <text:p text:style-name="P236"><text:span text:style-name="T236_1">The<text:s/>following<text:s/>issues<text:s/>have<text:s/>been<text:s/>assessed<text:s/>through<text:s/>the<text:s/>programme<text:s/>design,<text:s/>and<text:s/>will<text:s/>be<text:s/>kept<text:s/>under<text:s/>review<text:s/>during<text:s/>implementation:</text:span></text:p>
        </text:list-item>
      </text:list>
      <text:list text:style-name="LS12" xml:id="list61">
        <text:list-item>
          <text:p text:style-name="P237"><text:span text:style-name="T237_1">Counter<text:s/>Terrorist<text:s/>Financing:<text:s/>The<text:s/>risk<text:s/>of<text:s/>diversion<text:s/>of<text:s/>funds<text:s/>is<text:s/>considered<text:s/>very<text:s/>low<text:s/>in<text:s/>the<text:s/>sector<text:s/>we<text:s/>are<text:s/>operating<text:s/>in,<text:s/>the<text:s/>partner<text:s/>we<text:s/>intend<text:s/>to<text:s/></text:span><text:span text:style-name="T237_2">engage</text:span><text:span text:style-name="T237_3"><text:s/>and<text:s/>the<text:s/>level<text:s/>of<text:s/>diligence<text:s/>conducted<text:s/>–<text:s/>by<text:s/>ourselves<text:s/>and<text:s/>other<text:s/>donors<text:s/>including<text:s/>the<text:s/>United<text:s/>States<text:s/>–<text:s/>and<text:s/>through<text:s/>the<text:s/>application<text:s/>of<text:s/>full<text:s/>procedures<text:s/>for<text:s/>understanding<text:s/>and<text:s/>monitoring<text:s/>risks<text:s/>through<text:s/>the<text:s/>lifetime<text:s/>of<text:s/>the<text:s/>programme.</text:span></text:p>
        </text:list-item>
        <text:list-item>
          <text:p text:style-name="P238"><text:span text:style-name="T238_1">Public<text:s/>Sector<text:s/>Equality<text:s/>Duty:<text:s/>We<text:s/>do<text:s/>not<text:s/>anticipate<text:s/>that<text:s/>programme<text:s/>implementation<text:s/>will<text:s/>risk<text:s/>failure<text:s/>to<text:s/>comply<text:s/>with<text:s/>the<text:s/>provisions<text:s/>of<text:s/>section<text:s/>149<text:s/>of<text:s/>The<text:s/>Equality<text:s/>Act<text:s/>2010.<text:s/>Indonesian<text:s/>national<text:s/>regulations<text:s/>drafted<text:s/>with<text:s/>UK<text:s/>support<text:s/>will<text:s/>comply<text:s/>with<text:s/>Indonesian<text:s/>laws.<text:s/></text:span></text:p>
        </text:list-item>
        <text:list-item>
          <text:p text:style-name="P239"><text:span text:style-name="T239_1">Climate<text:s/>and<text:s/>Environment:<text:s/>The<text:s/>programme<text:s/>is<text:s/>principally<text:s/>designed<text:s/>to<text:s/>promote<text:s/>positive<text:s/>impacts<text:s/>for<text:s/>forests<text:s/>and<text:s/>biodiversity<text:s/>by<text:s/>attempting<text:s/>to<text:s/>reduce<text:s/>deforestation<text:s/>risks<text:s/>and<text:s/>improve<text:s/>environmental<text:s/>practices.</text:span></text:p>
        </text:list-item>
        <text:list-item>
          <text:p text:style-name="P240"><text:span text:style-name="T240_1">Partnership<text:s/>Principles:<text:s/>We<text:s/>will<text:s/>closely<text:s/>monitor<text:s/>any<text:s/>breaches<text:s/>to<text:s/>partnerships<text:s/>principles<text:s/>as<text:s/>part<text:s/>of<text:s/>the<text:s/>programme’s<text:s/>monitoring<text:s/>and<text:s/>governance<text:s/>frameworks<text:s/>(to<text:s/>be<text:s/>prepared<text:s/>during<text:s/>the<text:s/>inception<text:s/>phase).</text:span></text:p>
        </text:list-item>
        <text:list-item>
          <text:p text:style-name="P241"><text:span text:style-name="T241_1">Disability:<text:s/>In<text:s/>supporting<text:s/>national<text:s/>policies<text:s/>on<text:s/>sustainability<text:s/>in<text:s/>the<text:s/>palm<text:s/>oil<text:s/>sector,<text:s/>there<text:s/>will<text:s/>be<text:s/>few<text:s/>opportunities<text:s/>to<text:s/>make<text:s/>a<text:s/>meaningful<text:s/>difference<text:s/>to<text:s/>people<text:s/>with<text:s/>differing<text:s/>levels<text:s/>of<text:s/>ability.</text:span></text:p>
        </text:list-item>
        <text:list-item>
          <text:p text:style-name="P242"><text:span text:style-name="T242_1">Safeguarding:<text:s/>All<text:s/>relevant<text:s/>risks<text:s/>will<text:s/>be<text:s/>assessed<text:s/>at<text:s/>the<text:s/>outset<text:s/>of<text:s/>the<text:s/></text:span><text:span text:style-name="T242_2">programme,<text:s/>and</text:span><text:span text:style-name="T242_3"><text:s/>actively<text:s/>monitoring<text:s/>throughout.<text:s/>Overall,<text:s/>we<text:s/>consider<text:s/>safeguarding<text:s/>risks<text:s/>to<text:s/>be<text:s/>low,<text:s/>as<text:s/>we<text:s/>intend<text:s/>to<text:s/>work<text:s/>through<text:s/>a<text:s/>partner<text:s/>who<text:s/>has<text:s/>already<text:s/>undergone<text:s/>a<text:s/>full<text:s/>assessment<text:s/>of<text:s/>safeguarding<text:s/>risk</text:span><text:span text:style-name="T242_4">#’</text:span><text:span text:style-name="T242_5">,<text:s/>both<text:s/>by<text:s/>ourselves<text:s/></text:span><text:span text:style-name="T242_6">and<text:s/>also</text:span><text:span text:style-name="T242_7"><text:s/>as<text:s/>consortium<text:s/>partner<text:s/>via<text:s/>a<text:s/>commercial<text:s/>contract.<text:s/>An<text:s/>initial<text:s/>risk<text:s/>assessment<text:s/>is<text:s/>outlined<text:s/>in<text:s/>the<text:s/>Management<text:s/>Case.</text:span></text:p>
        </text:list-item>
      </text:list>
      <text:p text:style-name="P243"/>
      <text:list text:style-name="LS3" xml:id="list67" text:continue-list="list0">
        <text:list-item>
          <text:h text:style-name="P244" text:outline-level="2"><text:span text:style-name="T244_1">Appraisal<text:s/>Case</text:span></text:h>
        </text:list-item>
      </text:list>
      <text:list text:style-name="LS1" xml:id="list68" text:continue-list="list1">
        <text:list-item>
          <text:p text:style-name="P245"><text:span text:style-name="T245_1">The<text:s/>Appraisal<text:s/>Case<text:s/>explores<text:s/>how<text:s/>the<text:s/>programme<text:s/>will<text:s/>address<text:s/>the<text:s/>needs<text:s/>set<text:s/>out<text:s/>in<text:s/>the<text:s/>Strategic<text:s/>Case<text:s/>in<text:s/>a<text:s/>way<text:s/>that<text:s/>optimises<text:s/>value<text:s/>for<text:s/>money.<text:s/>It<text:s/>appraises<text:s/>feasible<text:s/>options<text:s/>for<text:s/>achieving<text:s/>the<text:s/>programme<text:s/>impact<text:s/>and<text:s/>results<text:s/>set<text:s/>out<text:s/>in<text:s/>paragraph<text:s/></text:span><text:span text:style-name="T245_2">3</text:span><text:span text:style-name="T245_3">4</text:span><text:span text:style-name="T245_4"><text:s/>based<text:s/>on<text:s/>available<text:s/>commercial<text:s/>delivery<text:s/>mechanisms.<text:s/></text:span></text:p>
        </text:list-item>
      </text:list>
      <text:p text:style-name="P246"><text:span text:style-name="T246_1">Action<text:s/>vs<text:s/>inaction:<text:s/>is<text:s/>‘do<text:s/>nothing’<text:s/>an<text:s/>option?</text:span></text:p>
      <text:list text:style-name="LS1" xml:id="list69" text:continue-list="list1">
        <text:list-item>
          <text:p text:style-name="P247"><text:bookmark-start text:name="_Ref3375686"/><text:span text:style-name="T247_1">The<text:s/>Strategic<text:s/>Case<text:s/>outlined<text:s/>a<text:s/>broad<text:s/>justification<text:s/>of<text:s/>the<text:s/>need<text:s/>for<text:s/>action.<text:s/>A<text:s/>more<text:s/>complete<text:s/>assessment<text:s/>of<text:s/>the<text:s/>relative<text:s/>merits<text:s/>of<text:s/>action<text:s/>vs<text:s/>inaction<text:s/>would<text:s/>be<text:s/>offered<text:s/>through<text:s/>an<text:s/>economic<text:s/>appraisal<text:s/>of<text:s/>costs<text:s/>and<text:s/>benefits.<text:s/>This<text:s/>poses<text:s/>challenges,<text:s/>however,<text:s/>due<text:s/>to<text:s/>the<text:s/>nature<text:s/>of<text:s/>the<text:s/>programme<text:s/>(i.e.<text:s/>policy<text:s/>development,<text:s/>implementation,<text:s/>and<text:s/>research<text:s/>as<text:s/>opposed<text:s/>to<text:s/>direct<text:s/>service<text:s/>delivery),<text:s/>scale<text:s/>(low<text:s/>compared<text:s/>to<text:s/>sectoral<text:s/>value),<text:s/>and<text:s/></text:span><text:span text:style-name="T247_2">limited<text:s/></text:span><text:span text:style-name="T247_3">political<text:s/>influence.<text:s/>Expert<text:s/>judgement<text:s/>can<text:s/>be<text:s/>used<text:s/>to<text:s/>form<text:s/>a<text:s/>qualitative<text:s/>assessment<text:s/>of<text:s/>costs<text:s/>and<text:s/>benefits<text:s/>and<text:s/>is<text:s/>incorporated<text:s/>into<text:s/>the<text:s/>options<text:s/>appraisal</text:span><text:span text:style-name="T247_4">.<text:s/>E</text:span><text:span text:style-name="T247_5">stimating<text:s/>quantified<text:s/>benefits<text:s/>is<text:s/>more<text:s/>challenging<text:s/>for<text:s/>the<text:s/>reasons<text:s/>outlined.<text:s/>To<text:s/>support<text:s/>a<text:s/>general<text:s/>comparison<text:s/>of<text:s/>action<text:s/>vs<text:s/>inaction,<text:s/>the<text:s/>following<text:s/>potential<text:s/>benefits<text:s/>are<text:s/>estimated,<text:s/>albeit<text:s/>with<text:s/>sizeable<text:s/>assumptions.</text:span><text:bookmark-end text:name="_Ref3375686"/></text:p>
        </text:list-item>
      </text:list>
      <text:list text:style-name="LS14" xml:id="list70">
        <text:list-item>
          <text:p text:style-name="P248"><text:span text:style-name="T248_1">Tackling</text:span><text:span text:style-name="T248_2"><text:s/>land<text:s/>use</text:span><text:span text:style-name="T248_3"><text:s/>illegality<text:s/>and<text:s/>non-compliance</text:span><text:span text:style-name="T248_4">.<text:s/>Through<text:s/>the<text:s/>current<text:s/>programme<text:s/>it<text:s/>is<text:s/>estimated<text:s/>that<text:s/>loss<text:s/>of<text:s/>revenue<text:s/>from<text:s/>land<text:s/>registration<text:s/>may<text:s/>amount<text:s/>to<text:s/>US$1.5<text:s/>billion<text:s/>/<text:s/>£1.2<text:s/>billion<text:s/>annually.<text:s/>The<text:s/>programme<text:s/>intends<text:s/>to<text:s/>support<text:s/></text:span><text:span text:style-name="T248_5">GoI</text:span><text:span text:style-name="T248_6"><text:s/>to<text:s/>develop<text:s/>the<text:s/>necessary<text:s/>systems<text:s/>to<text:s/>resolve<text:s/>illegality<text:s/>and<text:s/>leading<text:s/>to<text:s/>state<text:s/>gains.<text:s/>Assuming<text:s/>a<text:s/>conservative<text:s/>1%<text:s/>claim<text:s/>towards<text:s/>the<text:s/>recovery<text:s/>of<text:s/>this<text:s/>amount<text:s/>by<text:s/>the<text:s/>programme,<text:s/>a<text:s/>£</text:span><text:span text:style-name="T248_7">5,0</text:span><text:span text:style-name="T248_8">00,000</text:span><text:span text:style-name="T248_9"><text:s/>budget<text:s/>would<text:s/>generate<text:s/></text:span><text:span text:style-name="T248_10">£</text:span><text:span text:style-name="T248_11">2.40</text:span><text:span text:style-name="T248_12"><text:s/>for<text:s/>each<text:s/>£1<text:s/>spent</text:span><text:span text:style-name="T248_13">.</text:span></text:p>
        </text:list-item>
        <text:list-item>
          <text:p text:style-name="P249"><text:span text:style-name="T249_1">Reducing<text:s/>deforestation</text:span><text:span text:style-name="T249_2">.<text:s/></text:span><text:span text:style-name="T249_3">The<text:s/></text:span><text:span text:style-name="T249_4">Indonesia</text:span><text:span text:style-name="T249_5">n</text:span><text:span text:style-name="T249_6"><text:s/>palm<text:s/>oil<text:s/>estate<text:s/>presently<text:s/>covers<text:s/>16.38<text:s/>million<text:s/>hectares<text:s/>and<text:s/>is<text:s/>forecast<text:s/>to<text:s/>expand<text:s/>further,<text:s/>potentially<text:s/>up<text:s/>to<text:s/>18</text:span><text:span text:style-name="T249_7">.2</text:span><text:span text:style-name="T249_8"><text:s/>million<text:s/>hectares</text:span><text:span text:style-name="T249_9"><text:note text:note-class="footnote"><text:note-citation/><text:note-body><text:p text:style-name="P250"><text:span text:style-name="T250_1"><text:s/></text:span><text:span text:style-name="T250_2">Johannes<text:s/>Pirker,<text:s/>Aline<text:s/>Mosnier,<text:s/>Florian<text:s/>Kraxner,<text:s/>Petr<text:s/>Havlík,<text:s/>Michael<text:s/>Obersteiner,<text:s/>What<text:s/>are<text:s/>the<text:s/>limits<text:s/>to<text:s/>oil<text:s/>palm<text:s/>expansion?,<text:s/>Global<text:s/>Environmental<text:s/>Change,<text:s/>Volume<text:s/>40,<text:s/>2016.</text:span></text:p></text:note-body></text:note></text:span><text:span text:style-name="T250_3">.<text:s/>Using<text:s/>a<text:s/>deforestation<text:s/>emissions<text:s/>figure<text:s/>of<text:s/>319<text:s/>tonnes<text:s/>of<text:s/>carbon<text:s/>dioxide<text:s/>(tCO</text:span><text:span text:style-name="T250_4">2</text:span><text:span text:style-name="T250_5">)<text:s/>per<text:s/>hectare<text:s/>per<text:s/>year<text:s/>(taken<text:s/>from<text:s/>Indonesia’s<text:s/>Forest<text:s/>Reference<text:s/>Emission<text:s/>Levels<text:s/>report</text:span><text:span text:style-name="T250_6"><text:note text:note-class="footnote"><text:note-citation/><text:note-body><text:p text:style-name="P251"><text:span text:style-name="T251_1"><text:s/></text:span><text:span text:style-name="T251_2"><text:a xlink:type="simple" xlink:href="https://redd.unfccc.int/files/frel_submission_by__indonesia_final.pdf"><text:span text:style-name="T251_3">https://redd.unfccc.int/files/frel_submission_by__indonesia_final.pdf</text:span></text:a></text:span><text:span text:style-name="T251_4"><text:s/></text:span></text:p></text:note-body></text:note></text:span><text:span text:style-name="T251_5">)<text:s/>and<text:s/>a<text:s/>conservative<text:s/>carbon<text:s/>price<text:s/>of<text:s/>£5<text:s/>a<text:s/>tCO</text:span><text:span text:style-name="T251_6">2</text:span><text:span text:style-name="T251_7"><text:note text:note-class="footnote"><text:note-citation/><text:note-body><text:p text:style-name="P252"><text:span text:style-name="T252_1"><text:s/>Current<text:s/>price<text:s/>is<text:s/>more<text:s/>than<text:s/>EUD<text:s/>20<text:s/>tCO</text:span><text:span text:style-name="T252_2">2</text:span><text:span text:style-name="T252_3"><text:s/></text:span><text:span text:style-name="T252_4"><text:a xlink:type="simple" xlink:href="https://sandbag.org.uk/carbon-price-viewer/"><text:span text:style-name="T252_5">https://sandbag.org.uk/carbon-price-viewer/</text:span></text:a></text:span><text:span text:style-name="T252_6"><text:s/></text:span></text:p></text:note-body></text:note></text:span><text:span text:style-name="T252_7">,<text:s/>and<text:s/>assuming<text:s/>the<text:s/>programme<text:s/>can<text:s/>lead<text:s/>to<text:s/>a<text:s/>1%<text:s/>reduction<text:s/>in<text:s/>the<text:s/></text:span><text:span text:style-name="T252_8">4<text:s/>million<text:s/>hectares<text:s/>of<text:s/>possible<text:s/>expansion<text:s/>of<text:s/>40,000<text:s/>hectares,<text:s/>the<text:s/>potential<text:s/>carbon<text:s/>savings<text:s/>is<text:s/>around<text:s/>£64<text:s/>million,<text:s/>which<text:s/>amounts<text:s/>to<text:s/>£13<text:s/>for<text:s/>each<text:s/>£1<text:s/>spent<text:s/>given<text:s/>a<text:s/>budget<text:s/>of<text:s/>£5<text:s/>million.</text:span></text:p>
        </text:list-item>
      </text:list>
      <text:p text:style-name="P253"><text:bookmark-start text:name="_Ref3375688"/></text:p>
      <text:list text:style-name="LS1" xml:id="list72" text:continue-list="list1">
        <text:list-item>
          <text:p text:style-name="P254"><text:span text:style-name="T254_1">Another</text:span><text:span text:style-name="T254_2"><text:s/>important<text:s/>benefit<text:s/>of<text:s/></text:span><text:span text:style-name="T254_3">taking<text:s/>action</text:span><text:span text:style-name="T254_4">,<text:s/>albeit<text:s/>more<text:s/>complex<text:s/>to<text:s/>quantify,<text:s/></text:span><text:bookmark-end text:name="_Ref3375688"/><text:span text:style-name="T254_5">is</text:span><text:span text:style-name="T254_6"><text:s/></text:span><text:span text:style-name="T254_7">supporting<text:s/>UK<text:s/>interests</text:span><text:span text:style-name="T254_8">.<text:s/>Indonesia<text:s/>is<text:s/>the<text:s/>largest<text:s/></text:span><text:span text:style-name="T254_9">timber<text:s/>and<text:s/></text:span><text:span text:style-name="T254_10">palm<text:s/>oil<text:s/>producer<text:s/>and<text:s/>UK<text:s/>manufacturers<text:s/>and<text:s/>retailers<text:s/>are<text:s/>committed<text:s/>to<text:s/>sourcing<text:s/>100%<text:s/>sustainable<text:s/></text:span><text:span text:style-name="T254_11">timber<text:s/>and<text:s/></text:span><text:span text:style-name="T254_12">palm<text:s/>oil</text:span><text:span text:style-name="T254_13">.</text:span><text:span text:style-name="T254_14"><text:s/>Critical<text:s/>mineral<text:s/>producers<text:s/>are<text:s/>highly<text:s/></text:span><text:span text:style-name="T254_15">concentrated</text:span><text:span text:style-name="T254_16"><text:s/>and</text:span><text:span text:style-name="T254_17"><text:s/>Indonesia<text:s/>has<text:s/>the<text:s/></text:span><text:span text:style-name="T254_18">world’s<text:s/></text:span><text:span text:style-name="T254_19">largest<text:s/>nickel<text:s/>reserve</text:span><text:span text:style-name="T254_20">s.</text:span><text:span text:style-name="T254_21"><text:s/></text:span><text:span text:style-name="T254_22">E</text:span><text:span text:style-name="T254_23">xpanding<text:s/>access<text:s/></text:span><text:span text:style-name="T254_24">to</text:span><text:span text:style-name="T254_25"><text:s/></text:span><text:span text:style-name="T254_26">nickel</text:span><text:span text:style-name="T254_27"><text:s/>through<text:s/>international<text:s/>cooperation</text:span><text:span text:style-name="T254_28"><text:s/></text:span><text:span text:style-name="T254_29">on<text:s/>sustainability<text:s/>will<text:s/></text:span><text:span text:style-name="T254_30">support<text:s/>the<text:s/>resilience<text:s/>of<text:s/>UK<text:s/>supply</text:span><text:span text:style-name="T254_31">.</text:span></text:p>
        </text:list-item>
        <text:list-item>
          <text:p text:style-name="P255"><text:span text:style-name="T255_1">Given<text:s/>the<text:s/>importance<text:s/>of<text:s/></text:span><text:span text:style-name="T255_2">Indonesia’s<text:s/>commodities</text:span><text:span text:style-name="T255_3"><text:s/>sector</text:span><text:span text:style-name="T255_4">s</text:span><text:span text:style-name="T255_5">,<text:s/>the<text:s/>potential<text:s/>benefits<text:s/>of<text:s/>action,<text:s/>and<text:s/>that<text:s/>the<text:s/>UK<text:s/>has<text:s/>already<text:s/>made<text:s/>a<text:s/>sizeable<text:s/>investment<text:s/>into<text:s/>the<text:s/>palm<text:s/>oil<text:s/>sector<text:s/>including<text:s/>the<text:s/>preparation<text:s/>of<text:s/>new<text:s/>national<text:s/>polic</text:span><text:span text:style-name="T255_6">ies</text:span><text:span text:style-name="T255_7"><text:s/>for<text:s/>sustainability<text:s/>standards<text:s/>that<text:s/>now<text:s/>require<text:s/>implementation,<text:s/>there<text:s/>is<text:s/>a<text:s/>strong<text:s/>case<text:s/>to<text:s/>rule<text:s/>out<text:s/>inaction.<text:s/>‘Do<text:s/>nothing’<text:s/>will<text:s/>therefore<text:s/>not<text:s/>be<text:s/>included<text:s/>in<text:s/>the<text:s/>options<text:s/>appraisal.</text:span></text:p>
        </text:list-item>
      </text:list>
      <text:p text:style-name="P256"><text:span text:style-name="T256_1">Feasible<text:s/>options<text:s/>and<text:s/>strength<text:s/>of<text:s/>evidence</text:span></text:p>
      <text:list text:style-name="LS1" xml:id="list74" text:continue-list="list1">
        <text:list-item>
          <text:p text:style-name="P257"><text:bookmark-start text:name="_Ref2952580"/><text:span text:style-name="T257_1">There<text:s/>are<text:s/>three<text:s/>main<text:s/>entry<text:s/>points<text:s/>for<text:s/>influencing<text:s/>supply<text:s/>chains:<text:s/>supply-side<text:s/>measures,<text:s/>designed<text:s/>to<text:s/>influence<text:s/>the<text:s/>source<text:s/>of<text:s/>production;<text:s/>demand-side<text:s/>measures,<text:s/>designed<text:s/>to<text:s/>influence<text:s/>buyers<text:s/>including<text:s/>importers;<text:s/>finance<text:s/>measures,<text:s/>designed<text:s/>to<text:s/>influence<text:s/>investment<text:s/>at<text:s/>any<text:s/>point<text:s/>in<text:s/>the<text:s/>supply<text:s/>chain,<text:s/>from<text:s/>production<text:s/>to<text:s/>retail.<text:s/>We<text:s/></text:span><text:span text:style-name="T257_2">choose<text:s/>to</text:span><text:span text:style-name="T257_3"><text:s/>focus<text:s/>on<text:s/></text:span><text:span text:style-name="T257_4">both<text:s/></text:span><text:span text:style-name="T257_5">supply</text:span><text:span text:style-name="T257_6"><text:s/>and<text:s/>demand<text:s/>side<text:s/></text:span><text:span text:style-name="T257_7">measures<text:s/></text:span><text:span text:style-name="T257_8">for</text:span><text:span text:style-name="T257_9"><text:s/>two<text:s/>main<text:s/>reasons.<text:s/>First,<text:s/>to<text:s/>take<text:s/>advantage<text:s/>of<text:s/>our<text:s/>in-country<text:s/>presence<text:s/>and<text:s/>the<text:s/>ability<text:s/>to<text:s/>work<text:s/>in<text:s/>close<text:s/>partnership<text:s/>with<text:s/>the<text:s/>range<text:s/>of<text:s/>domestic<text:s/>institutions<text:s/>this<text:s/>affords,<text:s/>to<text:s/>influence<text:s/>change.<text:s/>Second,<text:s/></text:span><text:span text:style-name="T257_10">to<text:s/></text:span><text:span text:style-name="T257_11">complement</text:span><text:span text:style-name="T257_12"><text:s/></text:span><text:span text:style-name="T257_13">potential<text:s/></text:span><text:span text:style-name="T257_14">future<text:s/></text:span><text:span text:style-name="T257_15">centrally-managed</text:span><text:span text:style-name="T257_16"><text:s/>programme</text:span><text:span text:style-name="T257_17">s</text:span><text:span text:style-name="T257_18"><text:note text:note-class="footnote"><text:note-citation/><text:note-body><text:p text:style-name="P258"><text:span text:style-name="T258_1"><text:s/>Forest<text:s/>Governance,<text:s/>Markets<text:s/>and<text:s/>Climate<text:s/>(project<text:s/>ID<text:s/>201724);<text:s/>Investments<text:s/>in<text:s/>Forests<text:s/>and<text:s/>Sustainable<text:s/>Land<text:s/>Use<text:s/>(project<text:s/>ID<text:s/>202745)<text:s/></text:span></text:p></text:note-body></text:note></text:span><text:span text:style-name="T258_2">.</text:span></text:p>
        </text:list-item>
        <text:list-item>
          <text:p text:style-name="P259"><text:span text:style-name="T259_1">Feasible<text:s/>options<text:s/>for<text:s/>deliver</text:span><text:span text:style-name="T259_2">y<text:s/></text:span><text:span text:style-name="T259_3">comprise<text:s/>various<text:s/>routes<text:s/>for<text:s/>the<text:s/>provision<text:s/>of<text:s/>technical<text:s/>assistance<text:s/>(TA)<text:s/>services.<text:s/>There<text:s/>are<text:s/>outlined<text:s/>in<text:s/>the<text:s/>table<text:s/>below.<text:s/>We<text:s/>considered<text:s/>an<text:s/>option<text:s/>to<text:s/>be<text:s/>feasible<text:s/>if<text:s/>it<text:s/>could<text:s/>realistically<text:s/>be<text:s/>deployed<text:s/>to<text:s/>deliver<text:s/>the<text:s/>programme<text:s/>objectives<text:s/>based<text:s/>on<text:s/>knowledge<text:s/>of<text:s/>the<text:s/>operational<text:s/>context<text:s/>in<text:s/>Indonesia.<text:s/>Options<text:s/>not<text:s/>considered<text:s/>feasible<text:s/>are:<text:s/></text:span></text:p>
          <text:list>
            <text:list-item>
              <text:p text:style-name="P260"><text:span text:style-name="T260_1">delivering<text:s/>the<text:s/>work<text:s/>in-house,<text:s/>due<text:s/>to<text:s/>capacity<text:s/></text:span><text:span text:style-name="T260_2">constraints;</text:span><text:span text:style-name="T260_3"><text:s/></text:span></text:p>
            </text:list-item>
            <text:list-item>
              <text:p text:style-name="P261"><text:span text:style-name="T261_1">providing<text:s/>financial<text:s/>assistance<text:s/>to<text:s/></text:span><text:span text:style-name="T261_2">GoI</text:span><text:span text:style-name="T261_3"><text:s/>to<text:s/>procure<text:s/>services<text:s/>directly<text:s/>themselves<text:s/>or<text:s/>deliver<text:s/>in-house,<text:s/>as<text:s/>this<text:s/>aid<text:s/>modality<text:s/>is<text:s/>no</text:span><text:span text:style-name="T261_4">t<text:s/>available</text:span><text:span text:style-name="T261_5"><text:s/>in<text:s/></text:span><text:span text:style-name="T261_6">Indonesia;</text:span><text:span text:style-name="T261_7"><text:s/></text:span></text:p>
            </text:list-item>
            <text:list-item>
              <text:p text:style-name="P262"><text:span text:style-name="T262_1">issuing<text:s/>multiple<text:s/></text:span><text:span text:style-name="T262_2">commercial<text:s/></text:span><text:span text:style-name="T262_3">supplier<text:s/>contracts,<text:s/>as<text:s/>previous<text:s/>commercial<text:s/>assessments<text:s/>have<text:s/>ruled<text:s/>out<text:s/>this<text:s/>option<text:s/>due<text:s/>to<text:s/></text:span><text:span text:style-name="T262_4">British<text:s/>Embass</text:span><text:span text:style-name="T262_5">y</text:span><text:span text:style-name="T262_6"><text:s/>Jakarta</text:span><text:span text:style-name="T262_7"><text:s/>in-house<text:s/>capacity<text:s/>constraints.</text:span><text:bookmark-end text:name="_Ref2952580"/></text:p>
            </text:list-item>
          </text:list>
        </text:list-item>
      </text:list>
      <text:p text:style-name="P263"/>
      <table:table table:style-name="Table3">
        <table:table-column table:style-name="Column5"/>
        <table:table-column table:style-name="Column6"/>
        <table:table-column table:style-name="Column7"/>
        <table:table-row table:style-name="Row13">
          <table:table-cell table:style-name="Cell23">
            <text:p text:style-name="P264"><text:span text:style-name="T264_1">Option</text:span></text:p>
          </table:table-cell>
          <table:table-cell table:style-name="Cell24">
            <text:p text:style-name="P265"><text:span text:style-name="T265_1">Description</text:span></text:p>
          </table:table-cell>
          <table:table-cell table:style-name="Cell25">
            <text:p text:style-name="P266"><text:span text:style-name="T266_1">Strength<text:s/>of<text:s/>evidence*</text:span></text:p>
          </table:table-cell>
        </table:table-row>
        <table:table-row table:style-name="Row14">
          <table:table-cell table:style-name="Cell26">
            <text:p text:style-name="P267"><text:span text:style-name="T267_1">Option<text:s/>1:<text:s/></text:span><text:span text:style-name="T267_2">Combination<text:s/>of<text:s/></text:span><text:span text:style-name="T267_3">Memorandum<text:s/>of<text:s/>Understanding<text:s/>(MOU)<text:s/>with<text:s/>multilateral<text:s/>partner</text:span><text:span text:style-name="T267_4"><text:s/>and<text:s/></text:span><text:span text:style-name="T267_5">Accountable<text:s/>Grant<text:s/>with<text:s/></text:span><text:span text:style-name="T267_6">NGO</text:span></text:p>
          </table:table-cell>
          <table:table-cell table:style-name="Cell27">
            <text:p text:style-name="P268"><text:span text:style-name="T268_1">Enter<text:s/>into</text:span><text:span text:style-name="T268_2"><text:s/>an<text:s/>arrangement<text:s/>with<text:s/>UNDP<text:s/>and<text:s/>IISD</text:span></text:p>
          </table:table-cell>
          <table:table-cell table:style-name="Cell28">
            <text:p text:style-name="P269"><text:span text:style-name="T269_1">High:<text:s/>UNDP<text:s/>has<text:s/>already<text:s/>received<text:s/>funding<text:s/>from<text:s/>SECO<text:s/>to<text:s/>facilitate<text:s/></text:span><text:span text:style-name="T269_2">the<text:s/></text:span><text:span text:style-name="T269_3">National<text:s/>Action<text:s/>Plan<text:s/>on<text:s/>Sustainable<text:s/>Palm<text:s/>Oil</text:span><text:span text:style-name="T269_4">,<text:s/>although<text:s/>this<text:s/>funding<text:s/>will<text:s/>end</text:span><text:span text:style-name="T269_5"><text:s/>after<text:s/>2024.<text:s/>UNDP<text:s/>is<text:s/>a<text:s/>trusted<text:s/>partner<text:s/>of<text:s/>CMEA<text:s/>and<text:s/>MOEF<text:s/>as<text:s/>it<text:s/>is<text:s/>seen<text:s/>as<text:s/>a<text:s/>neutral<text:s/>organisation<text:s/>that<text:s/>can<text:s/>convene<text:s/>a</text:span><text:span text:style-name="T269_6">n</text:span><text:span text:style-name="T269_7"><text:s/>inclusive<text:s/>and<text:s/>multistakeholder<text:s/>approach<text:s/>for<text:s/>politically<text:s/>sensitive<text:s/>issue</text:span><text:span text:style-name="T269_8">s<text:s/>connected<text:s/>to</text:span><text:span text:style-name="T269_9"><text:s/>palm<text:s/>oil<text:s/></text:span><text:span text:style-name="T269_10">production<text:s/></text:span><text:span text:style-name="T269_11">and<text:s/>forest</text:span><text:span text:style-name="T269_12"><text:s/>areas</text:span><text:span text:style-name="T269_13">.</text:span></text:p>
            <text:p text:style-name="P270"/>
            <text:p text:style-name="P271"><text:span text:style-name="T271_1">IISD<text:s/>hosts<text:s/>the<text:s/>Secretariat<text:s/>to<text:s/>the<text:s/>Intergovernmental<text:s/>Forum<text:s/>on<text:s/>Mining,<text:s/>Minerals,<text:s/>Metals<text:s/>and<text:s/>Sustainable<text:s/>Development<text:s/>(IGF),<text:s/>a<text:s/>global<text:s/>initiative<text:s/>with<text:s/>over<text:s/>80<text:s/>member<text:s/>states<text:s/>committed<text:s/>to<text:s/>responsible<text:s/>mining<text:s/>practices</text:span><text:span text:style-name="T271_2"><text:s/>and</text:span><text:span text:style-name="T271_3"><text:s/>fostering<text:s/>a<text:s/>more<text:s/>sustainable<text:s/>mining<text:s/></text:span><text:span text:style-name="T271_4">sector</text:span><text:span text:style-name="T271_5">.<text:s/>It<text:s/>has<text:s/>a<text:s/>strong<text:s/>presence<text:s/>and<text:s/>connection<text:s/>with<text:s/></text:span><text:span text:style-name="T271_6">relevant<text:s/>Indonesian<text:s/>line<text:s/></text:span><text:span text:style-name="T271_7">ministries</text:span><text:span text:style-name="T271_8">,<text:s/>and</text:span><text:span text:style-name="T271_9"><text:s/>has<text:s/></text:span><text:span text:style-name="T271_10">previously<text:s/>been<text:s/>granted<text:s/>by<text:s/>the<text:s/>UK<text:s/>for<text:s/>work<text:s/>on<text:s/>Indonesian<text:s/>sustainable<text:s/>commodities<text:s/>trade</text:span><text:span text:style-name="T271_11">.<text:s/>IISD<text:s/>is<text:s/>currently<text:s/>developing<text:s/>a<text:s/>scoping<text:s/>study<text:s/>to<text:s/>identify<text:s/>pathways<text:s/>toward<text:s/>a<text:s/>more<text:s/>responsible<text:s/>critical<text:s/>mineral<text:s/>supply<text:s/>chain<text:s/>to<text:s/>support<text:s/>Indonesia’s<text:s/>energy<text:s/>transition.<text:s/></text:span><text:span text:style-name="T271_12">The<text:s/>r</text:span><text:span text:style-name="T271_13">esult<text:s/>of<text:s/>this<text:s/>scoping<text:s/>study<text:s/></text:span><text:span text:style-name="T271_14">will<text:s/>form<text:s/>the<text:s/>basis<text:s/></text:span><text:span text:style-name="T271_15">for<text:s/></text:span><text:span text:style-name="T271_16">establishing<text:s/>a</text:span><text:span text:style-name="T271_17"><text:s/>detailed<text:s/>programme<text:s/>intervention.</text:span></text:p>
            <text:p text:style-name="P272"/>
          </table:table-cell>
        </table:table-row>
        <table:table-row table:style-name="Row15">
          <table:table-cell table:style-name="Cell29">
            <text:p text:style-name="P273"><text:span text:style-name="T273_1">Option<text:s/></text:span><text:span text:style-name="T273_2">2</text:span><text:span text:style-name="T273_3">:<text:s/></text:span><text:span text:style-name="T273_4">S</text:span><text:span text:style-name="T273_5">ingle<text:s/></text:span><text:span text:style-name="T273_6">accountable<text:s/></text:span><text:span text:style-name="T273_7">grant<text:s/>to<text:s/></text:span><text:span text:style-name="T273_8">an<text:s/>NGO<text:s/>(</text:span><text:span text:style-name="T273_9">several</text:span><text:span text:style-name="T273_10"><text:s/>options<text:s/>considered)</text:span></text:p>
          </table:table-cell>
          <table:table-cell table:style-name="Cell30">
            <text:p text:style-name="P274"><text:span text:style-name="T274_1">Enter<text:s/>into</text:span><text:span text:style-name="T274_2"><text:s/>an<text:s/>arrangement<text:s/>with<text:s/></text:span><text:span text:style-name="T274_3">KEHATI</text:span></text:p>
            <text:p text:style-name="P275"/>
            <text:p text:style-name="P276"/>
            <text:p text:style-name="P277"/>
            <text:p text:style-name="P278"/>
            <text:p text:style-name="P279"/>
            <text:p text:style-name="P280"><text:span text:style-name="T280_1">Enter<text:s/>into</text:span><text:span text:style-name="T280_2"><text:s/>an<text:s/>arrangement<text:s/>with<text:s/>WWF</text:span></text:p>
            <text:p text:style-name="P281"/>
            <text:p text:style-name="P282"/>
            <text:p text:style-name="P283"/>
            <text:p text:style-name="P284"/>
            <text:p text:style-name="P285"/>
            <text:p text:style-name="P286"/>
            <text:p text:style-name="P287"><text:span text:style-name="T287_1">Enter<text:s/>into</text:span><text:span text:style-name="T287_2"><text:s/>an<text:s/>arrangement<text:s/>with<text:s/></text:span><text:span text:style-name="T287_3">JATAM</text:span></text:p>
            <text:p text:style-name="P288"/>
          </table:table-cell>
          <table:table-cell table:style-name="Cell31">
            <text:p text:style-name="P289"><text:span text:style-name="T289_1">Medium</text:span><text:span text:style-name="T289_2">:<text:s/></text:span><text:span text:style-name="T289_3">Experience<text:s/>of<text:s/>working<text:s/>with<text:s/></text:span><text:span text:style-name="T289_4">Kehati</text:span><text:span text:style-name="T289_5"><text:s/>in<text:s/>the<text:s/>palm<text:s/>oil<text:s/>sector<text:s/></text:span><text:span text:style-name="T289_6">has</text:span><text:span text:style-name="T289_7"><text:s/>proven<text:s/></text:span><text:span text:style-name="T289_8">it<text:s/></text:span><text:span text:style-name="T289_9">to<text:s/>be<text:s/>a<text:s/>trusted<text:s/>partner<text:s/>through<text:s/></text:span><text:span text:style-name="T289_10">several</text:span><text:span text:style-name="T289_11"><text:s/>positive<text:s/>Annual<text:s/>Reviews<text:s/>of<text:s/>programme<text:s/>performance.</text:span><text:span text:style-name="T289_12"><text:s/>However,<text:s/>the<text:s/>team<text:s/>work</text:span><text:span text:style-name="T289_13">ing</text:span><text:span text:style-name="T289_14"><text:s/>for<text:s/>SPOSI<text:s/>had<text:s/>been<text:s/></text:span><text:span text:style-name="T289_15">disbanded</text:span><text:span text:style-name="T289_16"><text:s/>with<text:s/>team<text:s/>members<text:s/>already<text:s/>positioned<text:s/>in<text:s/>multiple<text:s/>other<text:s/>organisations,<text:s/>including<text:s/>WWF.<text:s/></text:span></text:p>
            <text:p text:style-name="P290"/>
            <text:p text:style-name="P291"><text:span text:style-name="T291_1">Low</text:span><text:span text:style-name="T291_2">:<text:s/>WWF<text:s/>is<text:s/>globally<text:s/>known<text:s/>for<text:s/>its<text:s/>role<text:s/>in<text:s/>initiating<text:s/>a<text:s/>credible<text:s/>voluntary<text:s/>standard<text:s/>for<text:s/>commodity</text:span><text:span text:style-name="T291_3">.<text:s/>Its<text:s/>Indonesia<text:s/>office<text:s/>includes<text:s/>several<text:s/>experts<text:s/>in<text:s/>environmental<text:s/>management,<text:s/>land<text:s/>use<text:s/>and<text:s/>palm<text:s/>oil<text:s/>governance</text:span><text:span text:style-name="T291_4">.<text:s/>However,<text:s/>WWF<text:s/></text:span><text:span text:style-name="T291_5">has<text:s/>limited<text:s/>influence<text:s/>with<text:s/>some<text:s/>key<text:s/>line<text:s/>ministries,<text:s/>that<text:s/>would<text:s/>limit<text:s/>the<text:s/>viability<text:s/>of<text:s/>the<text:s/>programme<text:s/>interventions.<text:s/></text:span></text:p>
            <text:p text:style-name="P292"/>
            <text:p text:style-name="P293"><text:span text:style-name="T293_1">Low:</text:span><text:span text:style-name="T293_2"><text:s/>JATAM<text:s/>is<text:s/></text:span><text:span text:style-name="T293_3">an</text:span><text:span text:style-name="T293_4"><text:s/>very<text:s/>strong<text:s/>network<text:s/>of<text:s/>NGOs<text:s/>focused<text:s/>on<text:s/>mining<text:s/>issues.<text:s/>They<text:s/>have<text:s/>a<text:s/>large<text:s/>and<text:s/>active<text:s/>member<text:s/>base<text:s/>covering<text:s/></text:span><text:span text:style-name="T293_5">the<text:s/>breadth<text:s/>of<text:s/>Indonesia.<text:s/>They<text:s/>have<text:s/>a<text:s/>high<text:s/>level<text:s/>of<text:s/>technical<text:s/></text:span><text:span text:style-name="T293_6">expertise.<text:s/>They<text:s/>have<text:s/>a<text:s/>long<text:s/>record<text:s/>of<text:s/>being<text:s/>very<text:s/>critical<text:s/>of<text:s/>government<text:s/>and<text:s/>do<text:s/>not<text:s/>have<text:s/>a<text:s/>track<text:s/>record<text:s/>of<text:s/>cooperation<text:s/>with<text:s/>effective<text:s/>government.<text:s/></text:span><text:span text:style-name="T293_7">We<text:s/>do<text:s/>not<text:s/>believe<text:s/>that<text:s/>they<text:s/>could<text:s/></text:span><text:span text:style-name="T293_8">run<text:s/>the<text:s/>programme<text:s/>effectively<text:s/>due<text:s/>to<text:s/></text:span><text:span text:style-name="T293_9">their<text:s/>relationship<text:s/>with<text:s/>key<text:s/>line<text:s/>ministries.<text:s/></text:span></text:p>
          </table:table-cell>
        </table:table-row>
        <table:table-row table:style-name="Row16">
          <table:table-cell table:style-name="Cell32">
            <text:p text:style-name="P294"><text:span text:style-name="T294_1">Option<text:s/></text:span><text:span text:style-name="T294_2">3</text:span><text:span text:style-name="T294_3">:<text:s/>single<text:s/>supplier<text:s/>contract</text:span></text:p>
          </table:table-cell>
          <table:table-cell table:style-name="Cell33">
            <text:p text:style-name="P295"><text:span text:style-name="T295_1">Procure<text:s/>a<text:s/>commercial<text:s/>supplier<text:s/>through<text:s/>competitive<text:s/>tender</text:span></text:p>
          </table:table-cell>
          <table:table-cell table:style-name="Cell34">
            <text:p text:style-name="P296"><text:span text:style-name="T296_1">Low</text:span><text:span text:style-name="T296_2">:<text:s/></text:span><text:span text:style-name="T296_3">BE<text:s/>Jakarta’s<text:s/>e</text:span><text:span text:style-name="T296_4">xperience<text:s/>of<text:s/>procuring<text:s/>TA<text:s/>services<text:s/>in<text:s/>Indonesia</text:span><text:span text:style-name="T296_5"><text:s/>has<text:s/>demonstrated<text:s/>the<text:s/>utility<text:s/>of<text:s/>this<text:s/>approach<text:s/>for<text:s/>accessing<text:s/>niche<text:s/>technical<text:s/>capabilities.</text:span><text:span text:style-name="T296_6"><text:s/></text:span><text:span text:style-name="T296_7">However,<text:s/></text:span><text:span text:style-name="T296_8">there<text:s/>are<text:s/>several<text:s/>non-commercial<text:s/>suppliers<text:s/>that<text:s/>have<text:s/></text:span><text:span text:style-name="T296_9">the<text:s/></text:span><text:span text:style-name="T296_10">multi-stakeholder<text:s/>governance<text:s/>convening<text:s/>capability<text:s/></text:span><text:span text:style-name="T296_11">that<text:s/>is<text:s/>the<text:s/>main<text:s/>requirement<text:s/>of<text:s/>this<text:s/>programme.<text:s/>A<text:s/>key<text:s/>drawback<text:s/>of<text:s/>commercial<text:s/>procurement<text:s/>is<text:s/>the<text:s/>very<text:s/>lengthy<text:s/>time<text:s/>taken<text:s/>to<text:s/>mobilise.<text:s/></text:span></text:p>
            <text:p text:style-name="P297"/>
          </table:table-cell>
        </table:table-row>
      </table:table>
      <text:p text:style-name="P298"><text:span text:style-name="T298_1">*<text:s/>Strength<text:s/>of<text:s/>evidence<text:s/>is<text:s/>rated<text:s/>as<text:s/>Low,<text:s/>Medium,<text:s/>or<text:s/>High</text:span></text:p>
      <text:list text:style-name="LS1" xml:id="list79" text:continue-list="list1">
        <text:list-item>
          <text:p text:style-name="P299"><text:span text:style-name="T299_1">A<text:s/>multi-criteria<text:s/>assessment<text:s/>(MCA)<text:s/>was<text:s/>considered<text:s/>the<text:s/>most<text:s/>suitable<text:s/>approach<text:s/>to<text:s/>appraising<text:s/>the<text:s/>feasible<text:s/>options<text:s/>set<text:s/>out<text:s/>in<text:s/>paragraph<text:s/></text:span><text:span text:style-name="T299_2">4</text:span><text:span text:style-name="T299_3">6</text:span><text:span text:style-name="T299_4">.</text:span><text:span text:style-name="T299_5"><text:s/></text:span><text:span text:style-name="T299_6">A</text:span><text:span text:style-name="T299_7"><text:s/>cost-benefit<text:s/>analysis<text:s/>was<text:s/>not<text:s/>considered<text:s/>due<text:s/>to<text:s/>the<text:s/>challenges<text:s/>of<text:s/>quantifying<text:s/>a<text:s/>complete<text:s/>set<text:s/>of<text:s/>values<text:s/>for<text:s/>the<text:s/>benefits<text:s/>expected<text:s/>through<text:s/>the<text:s/>programme<text:s/>as<text:s/>outlined<text:s/>previously.<text:s/>Instead,<text:s/>we<text:s/>included<text:s/>assessment<text:s/>criteria<text:s/>covering<text:s/>both<text:s/>Efficiency<text:s/>(how<text:s/>well<text:s/>are<text:s/>the<text:s/>inputs<text:s/>converting<text:s/>into<text:s/>outputs)<text:s/>and<text:s/>Effectiveness<text:s/>(how<text:s/>well<text:s/>are<text:s/>the<text:s/>outputs<text:s/>achieving<text:s/>the<text:s/>desired<text:s/>outcome).<text:s/>An<text:s/>assessment<text:s/>of<text:s/>Economy<text:s/>–<text:s/>the<text:s/>third<text:s/>aspect<text:s/>of<text:s/>a<text:s/>value<text:s/>for<text:s/>money<text:s/>assessment<text:s/>–<text:s/>was<text:s/>not<text:s/>included<text:s/>as<text:s/>it<text:s/>would<text:s/>require<text:s/>cost<text:s/>estimates<text:s/>for<text:s/>each<text:s/>option.</text:span></text:p>
        </text:list-item>
        <text:list-item>
          <text:p text:style-name="P300"><text:span text:style-name="T300_1">Appraisal<text:s/>criteria<text:s/>and<text:s/>the<text:s/>rationale<text:s/>for<text:s/>their<text:s/>use<text:s/>are<text:s/>set<text:s/>out<text:s/>in<text:s/>the<text:s/>table<text:s/>below:</text:span></text:p>
        </text:list-item>
      </text:list>
      <text:p text:style-name="P301"/>
      <table:table table:style-name="Table4">
        <table:table-column table:style-name="Column8"/>
        <table:table-column table:style-name="Column9"/>
        <table:table-row table:style-name="Row17">
          <table:table-cell table:style-name="Cell35">
            <text:p text:style-name="P302"><text:span text:style-name="T302_1">Criteria</text:span></text:p>
          </table:table-cell>
          <table:table-cell table:style-name="Cell36">
            <text:p text:style-name="P303"><text:span text:style-name="T303_1">Rationale</text:span></text:p>
          </table:table-cell>
        </table:table-row>
        <table:table-row table:style-name="Row18">
          <table:table-cell table:style-name="Cell37">
            <text:p text:style-name="P304"><text:span text:style-name="T304_1">A</text:span><text:span text:style-name="T304_2">.<text:s/>In-house<text:s/>transaction<text:s/>costs<text:s/>of<text:s/>programme<text:s/>management</text:span></text:p>
          </table:table-cell>
          <table:table-cell table:style-name="Cell38">
            <text:p text:style-name="P305"><text:span text:style-name="T305_1">Preference<text:s/>for<text:s/>options<text:s/>that<text:s/>impose<text:s/>lower<text:s/>transactional<text:s/>costs,<text:s/>whether<text:s/>through<text:s/>few<text:s/>funding<text:s/>arrangements<text:s/>or<text:s/>simpler<text:s/>funding<text:s/>arrangements</text:span></text:p>
          </table:table-cell>
        </table:table-row>
        <table:table-row table:style-name="Row19">
          <table:table-cell table:style-name="Cell39">
            <text:p text:style-name="P306"><text:span text:style-name="T306_1">B.</text:span><text:span text:style-name="T306_2"><text:s/>Efficiency<text:s/>and<text:s/>effectiveness<text:s/>of<text:s/>delivering<text:s/>the<text:s/>programme<text:s/>objectives</text:span></text:p>
          </table:table-cell>
          <table:table-cell table:style-name="Cell40">
            <text:p text:style-name="P307"><text:span text:style-name="T307_1">Preference<text:s/>for<text:s/>options<text:s/>that<text:s/>offer<text:s/>greater<text:s/>efficiency<text:s/>and<text:s/>effectiveness,<text:s/>to<text:s/>offer<text:s/>greater<text:s/>value<text:s/>for<text:s/>money-<text:s/>includes<text:s/>capability<text:s/>and<text:s/>sectoral<text:s/>experience</text:span></text:p>
          </table:table-cell>
        </table:table-row>
        <table:table-row table:style-name="Row20">
          <table:table-cell table:style-name="Cell41">
            <text:p text:style-name="P308"><text:span text:style-name="T308_1">C</text:span><text:span text:style-name="T308_2">.<text:s/>Ability<text:s/>to<text:s/>foster<text:s/>and<text:s/>maintain<text:s/>strong<text:s/>working<text:s/>partnerships<text:s/>with<text:s/></text:span><text:span text:style-name="T308_3">GoI</text:span></text:p>
          </table:table-cell>
          <table:table-cell table:style-name="Cell42">
            <text:p text:style-name="P309"><text:span text:style-name="T309_1">It<text:s/>is<text:s/>anticipated<text:s/>that<text:s/></text:span><text:span text:style-name="T309_2">the<text:s/>majority<text:s/>of</text:span><text:span text:style-name="T309_3"><text:s/>TA<text:s/>services<text:s/>will<text:s/>be<text:s/>delivered<text:s/>in<text:s/>support<text:s/>of<text:s/></text:span><text:span text:style-name="T309_4">GoI</text:span><text:span text:style-name="T309_5"><text:s/>processes,<text:s/>will<text:s/>require<text:s/></text:span><text:span text:style-name="T309_6">GoI</text:span><text:span text:style-name="T309_7"><text:s/>participation,<text:s/>or<text:s/>will<text:s/>be<text:s/>dependent<text:s/>on<text:s/></text:span><text:span text:style-name="T309_8">GoI</text:span><text:span text:style-name="T309_9"><text:s/>support<text:s/>for<text:s/>national<text:s/>adoption<text:s/>–<text:s/>strong<text:s/>engagement<text:s/>is<text:s/>required<text:s/>to<text:s/>deliver<text:s/>objectives<text:s/>and<text:s/>manage<text:s/>risks<text:s/>to<text:s/>their<text:s/>delivery,<text:s/>including<text:s/>political<text:s/>risks</text:span></text:p>
          </table:table-cell>
        </table:table-row>
        <table:table-row table:style-name="Row21">
          <table:table-cell table:style-name="Cell43">
            <text:p text:style-name="P310"><text:span text:style-name="T310_1">D</text:span><text:span text:style-name="T310_2">.<text:s/>Experience<text:s/>in<text:s/>the<text:s/></text:span><text:span text:style-name="T310_3">commodities</text:span><text:span text:style-name="T310_4"><text:s/>sector</text:span></text:p>
          </table:table-cell>
          <table:table-cell table:style-name="Cell44">
            <text:p text:style-name="P311"><text:span text:style-name="T311_1">The<text:s/>palm<text:s/>oil<text:s/></text:span><text:span text:style-name="T311_2">and<text:s/>critical<text:s/>minerals</text:span><text:span text:style-name="T311_3"><text:s/>sectors</text:span><text:span text:style-name="T311_4"><text:s/>are</text:span><text:span text:style-name="T311_5"><text:s/></text:span><text:span text:style-name="T311_6">very<text:s/></text:span><text:span text:style-name="T311_7">complex<text:s/>and<text:s/>need<text:s/>to<text:s/>be<text:s/>understood<text:s/>well<text:s/></text:span><text:span text:style-name="T311_8">in<text:s/>order<text:s/>to</text:span><text:span text:style-name="T311_9"><text:s/>deliver<text:s/>objectives<text:s/>successfully</text:span></text:p>
          </table:table-cell>
        </table:table-row>
      </table:table>
      <text:p text:style-name="P312"><text:span text:style-name="T312_1">Appraisal<text:s/>results</text:span></text:p>
      <text:list text:style-name="LS1" xml:id="list81" text:continue-list="list1">
        <text:list-item>
          <text:p text:style-name="P313"><text:span text:style-name="T313_1">A<text:s/>summary<text:s/>of<text:s/>the<text:s/>results<text:s/>of<text:s/>the<text:s/>MCA<text:s/>are<text:s/>set<text:s/>out<text:s/>in<text:s/>the<text:s/>table<text:s/>below.<text:s/>Options<text:s/>were<text:s/>scored<text:s/>against<text:s/>each<text:s/></text:span><text:span text:style-name="T313_2">criteria</text:span><text:span text:style-name="T313_3"><text:s/>on<text:s/>a<text:s/>scale<text:s/>of<text:s/>1-5,<text:s/>where<text:s/>1<text:s/>is<text:s/>least<text:s/>beneficial<text:s/>and<text:s/>5<text:s/>is<text:s/>most<text:s/>beneficial.</text:span></text:p>
        </text:list-item>
      </text:list>
      <text:p text:style-name="P314"/>
      <table:table table:style-name="Table5"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row table:style-name="Row22">
          <table:table-cell table:style-name="Cell45" table:number-rows-spanned="2">
            <text:p text:style-name="P315"/>
          </table:table-cell>
          <table:table-cell table:style-name="Cell46" table:number-columns-spanned="4">
            <text:p text:style-name="P316"><text:span text:style-name="T316_1">Criteria</text:span></text:p>
          </table:table-cell>
          <table:covered-table-cell/>
          <table:covered-table-cell/>
          <table:covered-table-cell/>
          <table:table-cell table:style-name="Cell47" table:number-rows-spanned="2">
            <text:p text:style-name="P317"><text:span text:style-name="T317_1">Total<text:s/>Scores</text:span></text:p>
          </table:table-cell>
        </table:table-row>
        <table:table-row table:style-name="Row23">
          <table:covered-table-cell table:style-name="Cell48">
            <text:p text:style-name="P318"/>
          </table:covered-table-cell>
          <table:table-cell table:style-name="Cell49">
            <text:p text:style-name="P319"><text:span text:style-name="T319_1">A</text:span><text:span text:style-name="T319_2">.<text:s/>In-house<text:s/>transaction<text:s/>costs<text:s/>of<text:s/>programme<text:s/>management</text:span></text:p>
          </table:table-cell>
          <table:table-cell table:style-name="Cell50">
            <text:p text:style-name="P320"><text:span text:style-name="T320_1">B</text:span><text:span text:style-name="T320_2">.<text:s/>Efficiency<text:s/>and<text:s/>effectiveness<text:s/>of<text:s/>delivering<text:s/>the<text:s/>programme<text:s/>objectives</text:span></text:p>
          </table:table-cell>
          <table:table-cell table:style-name="Cell51">
            <text:p text:style-name="P321"><text:span text:style-name="T321_1">C</text:span><text:span text:style-name="T321_2">.<text:s/>Ability<text:s/>to<text:s/>foster<text:s/>and<text:s/>maintain<text:s/>strong<text:s/>working<text:s/>partnerships<text:s/>with<text:s/></text:span><text:span text:style-name="T321_3">GoI</text:span></text:p>
          </table:table-cell>
          <table:table-cell table:style-name="Cell52">
            <text:p text:style-name="P322"><text:span text:style-name="T322_1">D</text:span><text:span text:style-name="T322_2">.<text:s/>Experience<text:s/>in<text:s/>the<text:s/>palm<text:s/>oil<text:s/></text:span><text:span text:style-name="T322_3">and<text:s/>mining<text:s/></text:span><text:span text:style-name="T322_4">sector</text:span></text:p>
          </table:table-cell>
          <table:covered-table-cell table:style-name="Cell53">
            <text:p text:style-name="P323"/>
          </table:covered-table-cell>
        </table:table-row>
        <table:table-row table:style-name="Row24">
          <table:table-cell table:style-name="Cell54">
            <text:p text:style-name="P324"><text:span text:style-name="T324_1">Option<text:s/>1</text:span><text:span text:style-name="T324_2">:<text:s/>Memorandum<text:s/>of<text:s/>Understanding<text:s/>(MOU)<text:s/>with<text:s/></text:span><text:span text:style-name="T324_3">UNDP</text:span><text:span text:style-name="T324_4"><text:s/>and</text:span><text:span text:style-name="T324_5"><text:s/>accountable<text:s/>grant<text:s/>with</text:span><text:span text:style-name="T324_6"><text:s/>IISD</text:span></text:p>
          </table:table-cell>
          <table:table-cell table:style-name="Cell55">
            <text:p text:style-name="P325"><text:span text:style-name="T325_1">4</text:span><text:span text:style-name="T325_2"><text:s/>–<text:s/>UNDP<text:s/>has<text:s/>a<text:s/>dedicated<text:s/>team<text:s/>already<text:s/>working<text:s/>with<text:s/></text:span><text:span text:style-name="T325_3">GoI</text:span><text:span text:style-name="T325_4">,<text:s/>including<text:s/>our<text:s/>key<text:s/>line<text:s/>ministries</text:span><text:span text:style-name="T325_5">.<text:s/>No<text:s/></text:span><text:span text:style-name="T325_6">overhead<text:s/>cost<text:s/>is<text:s/>envisaged<text:s/>but<text:s/>management<text:s/>fee<text:s/>is<text:s/>relatively<text:s/>high.</text:span></text:p>
            <text:p text:style-name="P326"/>
            <text:p text:style-name="P327"><text:span text:style-name="T327_1">IISD<text:s/></text:span><text:span text:style-name="T327_2">has<text:s/>recently<text:s/>received<text:s/>UK<text:s/>funding,</text:span><text:span text:style-name="T327_3"><text:s/>has</text:span><text:span text:style-name="T327_4"><text:s/></text:span><text:span text:style-name="T327_5">an<text:s/></text:span><text:span text:style-name="T327_6">in<text:s/>country</text:span><text:span text:style-name="T327_7"><text:s/>presence<text:s/>and<text:s/></text:span><text:span text:style-name="T327_8">a<text:s/>number<text:s/>of</text:span><text:span text:style-name="T327_9"><text:s/></text:span><text:span text:style-name="T327_10">projects<text:s/>supporting<text:s/>key<text:s/>Ministries,<text:s/>including<text:s/>the<text:s/>Energy<text:s/>Ministry.<text:s/></text:span></text:p>
          </table:table-cell>
          <table:table-cell table:style-name="Cell56">
            <text:p text:style-name="P328"><text:span text:style-name="T328_1">4<text:s/>–<text:s/>UNDP<text:s/>has<text:s/>worked<text:s/>with<text:s/></text:span><text:span text:style-name="T328_2">CMEA<text:s/></text:span><text:span text:style-name="T328_3">,</text:span><text:span text:style-name="T328_4"><text:s/></text:span><text:span text:style-name="T328_5">MoEF</text:span><text:span text:style-name="T328_6"><text:s/></text:span><text:span text:style-name="T328_7">and<text:s/></text:span><text:span text:style-name="T328_8">MoA</text:span><text:span text:style-name="T328_9"><text:s/>and<text:s/>has<text:s/>a<text:s/>dedicated<text:s/>team<text:s/>and<text:s/>office<text:s/>inside<text:s/>the<text:s/>Ministries.</text:span></text:p>
            <text:p text:style-name="P329"/>
            <text:p text:style-name="P330"><text:span text:style-name="T330_1">IISD<text:s/>has<text:s/>proved<text:s/>effective<text:s/>at<text:s/>delivering<text:s/>BEJ<text:s/>programmes,<text:s/>including<text:s/>a<text:s/>recent<text:s/>programme<text:s/>on<text:s/>international<text:s/>commodity<text:s/>trade.<text:s/></text:span></text:p>
            <text:p text:style-name="P331"/>
          </table:table-cell>
          <table:table-cell table:style-name="Cell57">
            <text:p text:style-name="P332"><text:span text:style-name="T332_1">4<text:s/>–<text:s/>UNDP<text:s/>has<text:s/>worked<text:s/>with<text:s/>CMEA,<text:s/></text:span><text:span text:style-name="T332_2">MoEF</text:span><text:span text:style-name="T332_3">,<text:s/></text:span><text:span text:style-name="T332_4">MoA</text:span><text:span text:style-name="T332_5"><text:s/>and<text:s/>has<text:s/>a<text:s/>strong<text:s/>connection<text:s/>inside<text:s/>the<text:s/>Ministries.<text:s/>UNDP<text:s/>remains<text:s/>the<text:s/>only<text:s/></text:span><text:span text:style-name="T332_6">partner<text:s/>that<text:s/>is<text:s/>trusted<text:s/>in<text:s/>convening<text:s/>multistakeholder<text:s/>space<text:s/>in<text:s/>palm<text:s/>oil.</text:span></text:p>
            <text:p text:style-name="P333"/>
            <text:p text:style-name="P334"><text:span text:style-name="T334_1">IISD<text:s/></text:span><text:span text:style-name="T334_2">has<text:s/>trusted<text:s/>working<text:s/>relations<text:s/>with<text:s/>ESDM,<text:s/>MoF<text:s/>and<text:s/></text:span><text:span text:style-name="T334_3">MoEF</text:span><text:span text:style-name="T334_4">,<text:s/>linked<text:s/>to<text:s/>previous<text:s/>work<text:s/>on<text:s/>international<text:s/></text:span><text:span text:style-name="T334_5">sutainable</text:span><text:span text:style-name="T334_6"><text:s/>trade<text:s/>and<text:s/>subsidy<text:s/>reform.<text:s/></text:span></text:p>
          </table:table-cell>
          <table:table-cell table:style-name="Cell58">
            <text:p text:style-name="P335"><text:span text:style-name="T335_1">5<text:s/>–<text:s/>UNDP<text:s/>has<text:s/>supported<text:s/>the<text:s/>National<text:s/>Action<text:s/>Plan<text:s/>of<text:s/>Sustainable<text:s/>Palm<text:s/>Oil.</text:span></text:p>
            <text:p text:style-name="P336"/>
            <text:p text:style-name="P337"><text:span text:style-name="T337_1">IISD<text:s/>has<text:s/>strong<text:s/></text:span><text:span text:style-name="T337_2">relevant<text:s/>expertise</text:span><text:span text:style-name="T337_3"><text:s/>in<text:s/>ESG<text:s/>aspects<text:s/>of<text:s/>critical<text:s/>minerals<text:s/>globally</text:span><text:span text:style-name="T337_4">,<text:s/>and<text:s/>in<text:s/>Indonesia<text:s/>has<text:s/>lots<text:s/>of<text:s/>experience<text:s/>on<text:s/>energy<text:s/>reform</text:span><text:span text:style-name="T337_5">.</text:span></text:p>
          </table:table-cell>
          <table:table-cell table:style-name="Cell59">
            <text:p text:style-name="P338"><text:span text:style-name="T338_1">17</text:span></text:p>
          </table:table-cell>
        </table:table-row>
        <table:table-row table:style-name="Row25">
          <table:table-cell table:style-name="Cell60">
            <text:p text:style-name="P339"><text:span text:style-name="T339_1">Option<text:s/>2a:<text:s/></text:span><text:span text:style-name="T339_2">single<text:s/>grant<text:s/>to<text:s/>KEHATI</text:span></text:p>
          </table:table-cell>
          <table:table-cell table:style-name="Cell61">
            <text:p text:style-name="P340"><text:span text:style-name="T340_1">3<text:s/>–<text:s/></text:span><text:span text:style-name="T340_2">Kehati</text:span><text:span text:style-name="T340_3"><text:s/>is<text:s/>known<text:s/>to<text:s/>us<text:s/>already<text:s/>and<text:s/>compliance<text:s/>checks<text:s/>are<text:s/>in<text:s/>place.<text:s/>However,<text:s/>there<text:s/>is<text:s/>no<text:s/>dedicated<text:s/>team<text:s/>for<text:s/>timber<text:s/>and<text:s/>palm<text:s/>oil<text:s/>hence<text:s/></text:span><text:span text:style-name="T340_4">the<text:s/>establishment<text:s/>may<text:s/>take<text:s/>some<text:s/>time.</text:span></text:p>
          </table:table-cell>
          <table:table-cell table:style-name="Cell62">
            <text:p text:style-name="P341"><text:span text:style-name="T341_1">4<text:s/>–<text:s/></text:span><text:span text:style-name="T341_2">Kehati</text:span><text:span text:style-name="T341_3"><text:s/>has<text:s/>established<text:s/>itself<text:s/>as<text:s/>a<text:s/>main<text:s/>partner<text:s/>to<text:s/></text:span><text:span text:style-name="T341_4">GoI</text:span><text:span text:style-name="T341_5"><text:s/>on<text:s/>palm<text:s/>oil<text:s/>national<text:s/>planning<text:s/>and<text:s/></text:span><text:span text:style-name="T341_6">policy,<text:s/>and</text:span><text:span text:style-name="T341_7"><text:s/>received<text:s/>positive<text:s/>reviews<text:s/>in<text:s/>DFID<text:s/>Annual<text:s/>Reviews<text:s/>of<text:s/>the<text:s/>FLAG<text:s/>programme</text:span><text:span text:style-name="T341_8">.</text:span></text:p>
          </table:table-cell>
          <table:table-cell table:style-name="Cell63">
            <text:p text:style-name="P342"><text:span text:style-name="T342_1">4<text:s/>–<text:s/></text:span><text:span text:style-name="T342_2">Kehati</text:span><text:span text:style-name="T342_3"><text:s/>has<text:s/>established<text:s/>strong<text:s/>working<text:s/>relations<text:s/>with<text:s/>most<text:s/>of<text:s/>the<text:s/>relevant<text:s/></text:span><text:span text:style-name="T342_4">GoI</text:span><text:span text:style-name="T342_5"><text:s/>departments.<text:s/>Supporting<text:s/>the<text:s/>development<text:s/>of<text:s/></text:span><text:span text:style-name="T342_6">GoI’s</text:span><text:span text:style-name="T342_7"><text:s/>first<text:s/>palm<text:s/>oil<text:s/>White<text:s/>Paper<text:s/>being<text:s/>a<text:s/>good<text:s/>example</text:span><text:span text:style-name="T342_8">.</text:span></text:p>
          </table:table-cell>
          <table:table-cell table:style-name="Cell64">
            <text:p text:style-name="P343"><text:span text:style-name="T343_1">4<text:s/>–<text:s/></text:span><text:span text:style-name="T343_2">Kehati</text:span><text:span text:style-name="T343_3"><text:s/>has<text:s/>developed<text:s/>a<text:s/>strong<text:s/>understanding<text:s/>of<text:s/>the<text:s/>sector</text:span><text:span text:style-name="T343_4">.</text:span></text:p>
          </table:table-cell>
          <table:table-cell table:style-name="Cell65">
            <text:p text:style-name="P344"><text:span text:style-name="T344_1">15</text:span></text:p>
          </table:table-cell>
        </table:table-row>
        <table:table-row table:style-name="Row26">
          <table:table-cell table:style-name="Cell66">
            <text:p text:style-name="P345"><text:span text:style-name="T345_1">Option<text:s/>2b</text:span><text:span text:style-name="T345_2">:<text:s/>single<text:s/>grant<text:s/>to<text:s/></text:span><text:span text:style-name="T345_3">WWF</text:span></text:p>
          </table:table-cell>
          <table:table-cell table:style-name="Cell67">
            <text:p text:style-name="P346"><text:span text:style-name="T346_1">4<text:s/></text:span><text:span text:style-name="T346_2">–<text:s/></text:span><text:span text:style-name="T346_3">WWF<text:s/>had<text:s/>been<text:s/>granted<text:s/>through<text:s/></text:span><text:span text:style-name="T346_4">FGMC</text:span><text:span text:style-name="T346_5"><text:s/>and<text:s/>compliance<text:s/>checks<text:s/>are<text:s/>in<text:s/>place.<text:s/></text:span><text:span text:style-name="T346_6">WWF<text:s/>also<text:s/>has<text:s/>a<text:s/>dedicated<text:s/>team<text:s/>for<text:s/>commodities.</text:span></text:p>
          </table:table-cell>
          <table:table-cell table:style-name="Cell68">
            <text:p text:style-name="P347"><text:span text:style-name="T347_1">2<text:s/>–<text:s/>WWF<text:s/>has<text:s/>no</text:span><text:span text:style-name="T347_2"><text:s/>experience<text:s/>convening<text:s/>multistakeholder<text:s/>forum</text:span><text:span text:style-name="T347_3">s</text:span><text:span text:style-name="T347_4"><text:s/>with<text:s/>GOI<text:s/></text:span><text:span text:style-name="T347_5">at<text:s/>the<text:s/></text:span><text:span text:style-name="T347_6">centre</text:span><text:span text:style-name="T347_7">.<text:s/></text:span></text:p>
          </table:table-cell>
          <table:table-cell table:style-name="Cell69">
            <text:p text:style-name="P348"><text:span text:style-name="T348_1">2<text:s/>–<text:s/></text:span><text:span text:style-name="T348_2">WWF<text:s/>is<text:s/>risky<text:s/>because<text:s/>of<text:s/>its<text:s/></text:span><text:span text:style-name="T348_3">very<text:s/>difficult<text:s/>relationship</text:span><text:span text:style-name="T348_4"><text:s/>with<text:s/></text:span><text:span text:style-name="T348_5">MoEF</text:span><text:span text:style-name="T348_6">.</text:span></text:p>
          </table:table-cell>
          <table:table-cell table:style-name="Cell70">
            <text:p text:style-name="P349"><text:span text:style-name="T349_1">5</text:span><text:span text:style-name="T349_2"><text:s/>–<text:s/></text:span><text:span text:style-name="T349_3">WWF<text:s/>is<text:s/>a<text:s/>strong<text:s/>supporter<text:s/>and<text:s/>convener<text:s/>of<text:s/>FSC<text:s/>and<text:s/>RSPO.</text:span></text:p>
          </table:table-cell>
          <table:table-cell table:style-name="Cell71">
            <text:p text:style-name="P350"><text:span text:style-name="T350_1">1</text:span><text:span text:style-name="T350_2">3</text:span></text:p>
          </table:table-cell>
        </table:table-row>
        <table:table-row table:style-name="Row27">
          <table:table-cell table:style-name="Cell72">
            <text:p text:style-name="P351"><text:span text:style-name="T351_1">Option<text:s/>2</text:span><text:span text:style-name="T351_2">c</text:span><text:span text:style-name="T351_3">:<text:s/>single<text:s/>grant<text:s/>to<text:s/></text:span><text:span text:style-name="T351_4">JATAM</text:span></text:p>
          </table:table-cell>
          <table:table-cell table:style-name="Cell73">
            <text:p text:style-name="P352"><text:span text:style-name="T352_1">2<text:s/></text:span><text:span text:style-name="T352_2">–</text:span><text:span text:style-name="T352_3"><text:s/></text:span><text:span text:style-name="T352_4">JATAM<text:s/>is<text:s/>not<text:s/>known<text:s/>to<text:s/>the<text:s/>embassy.<text:s/>Its<text:s/>decentralised<text:s/>structure<text:s/></text:span><text:span text:style-name="T352_5">makes<text:s/>due</text:span><text:span text:style-name="T352_6"><text:s/>diligence<text:s/>complicated.<text:s/></text:span></text:p>
          </table:table-cell>
          <table:table-cell table:style-name="Cell74">
            <text:p text:style-name="P353"><text:span text:style-name="T353_1">3<text:s/>–<text:s/>JATAM<text:s/></text:span><text:span text:style-name="T353_2">has<text:s/>no<text:s/>experience<text:s/>convening<text:s/>multistakeholder<text:s/>forum</text:span><text:span text:style-name="T353_3">s</text:span><text:span text:style-name="T353_4"><text:s/>with<text:s/>GOI<text:s/></text:span><text:span text:style-name="T353_5">at<text:s/>the<text:s/>centre.</text:span></text:p>
          </table:table-cell>
          <table:table-cell table:style-name="Cell75">
            <text:p text:style-name="P354"><text:span text:style-name="T354_1">1<text:s/>–<text:s/>JATAM<text:s/>is<text:s/>risky<text:s/>because<text:s/>of<text:s/>difficult<text:s/>relationships<text:s/>with<text:s/>key<text:s/>line<text:s/>ministries<text:s/>including<text:s/>ESDM.<text:s/></text:span></text:p>
          </table:table-cell>
          <table:table-cell table:style-name="Cell76">
            <text:p text:style-name="P355"><text:span text:style-name="T355_1">4<text:s/>–<text:s/>JATAM<text:s/>has<text:s/>excellent<text:s/>expertise<text:s/>on<text:s/>the<text:s/>mining<text:s/>sector</text:span></text:p>
          </table:table-cell>
          <table:table-cell table:style-name="Cell77">
            <text:p text:style-name="P356"><text:span text:style-name="T356_1">10</text:span></text:p>
          </table:table-cell>
        </table:table-row>
        <table:table-row table:style-name="Row28">
          <table:table-cell table:style-name="Cell78">
            <text:p text:style-name="P357"><text:span text:style-name="T357_1">Option<text:s/>3</text:span><text:span text:style-name="T357_2">:<text:s/>single<text:s/>supplier<text:s/>contract</text:span></text:p>
          </table:table-cell>
          <table:table-cell table:style-name="Cell79">
            <text:p text:style-name="P358"><text:span text:style-name="T358_1">2<text:s/>–<text:s/>Establishment<text:s/>costs<text:s/>would<text:s/>be<text:s/>high</text:span></text:p>
          </table:table-cell>
          <table:table-cell table:style-name="Cell80">
            <text:p text:style-name="P359"><text:span text:style-name="T359_1">4<text:s/>–<text:s/>Potentially<text:s/>a<text:s/>strong<text:s/>option<text:s/>following<text:s/>the<text:s/>success<text:s/>of<text:s/>this<text:s/></text:span><text:span text:style-name="T359_2">model<text:s/>for<text:s/>our<text:s/>support<text:s/>to<text:s/>the<text:s/>timber<text:s/>sector</text:span></text:p>
          </table:table-cell>
          <table:table-cell table:style-name="Cell81">
            <text:p text:style-name="P360"><text:span text:style-name="T360_1">4<text:s/>–<text:s/>Potentially<text:s/>a<text:s/>strong<text:s/>option<text:s/>following<text:s/>the<text:s/>success<text:s/>of<text:s/>this<text:s/></text:span><text:span text:style-name="T360_2">model<text:s/>for<text:s/>our<text:s/>support<text:s/>to<text:s/>the<text:s/>timber<text:s/>sector</text:span></text:p>
          </table:table-cell>
          <table:table-cell table:style-name="Cell82">
            <text:p text:style-name="P361"><text:span text:style-name="T361_1">3<text:s/>–<text:s/>No<text:s/>known<text:s/>specialist<text:s/>commercial<text:s/>supplier<text:s/>but<text:s/></text:span><text:span text:style-name="T361_2">services<text:s/>from<text:s/>NGOs<text:s/>and<text:s/>consultants<text:s/>could<text:s/>be<text:s/>subcontracted</text:span></text:p>
          </table:table-cell>
          <table:table-cell table:style-name="Cell83">
            <text:p text:style-name="P362"><text:span text:style-name="T362_1">13</text:span></text:p>
          </table:table-cell>
        </table:table-row>
      </table:table>
      <text:list text:style-name="LS1" xml:id="list82" text:continue-list="list1">
        <text:list-item>
          <text:p text:style-name="P363"><text:span text:style-name="T363_1">The<text:s/>above<text:s/>appraisal<text:s/>identifies<text:s/></text:span><text:span text:style-name="T363_2">Option<text:s/>1,<text:s/></text:span><text:span text:style-name="T363_3">Memorandum<text:s/>of<text:s/>Understanding<text:s/>(MOU)<text:s/>with<text:s/>UNDP</text:span><text:span text:style-name="T363_4"><text:s/>and</text:span><text:span text:style-name="T363_5"><text:s/>accountable<text:s/>grant<text:s/>with</text:span><text:span text:style-name="T363_6"><text:s/>IISD</text:span><text:span text:style-name="T363_7">,<text:s/>as<text:s/>the<text:s/>preferred<text:s/>option<text:s/>with<text:s/>a<text:s/>score<text:s/>of<text:s/>17.<text:s/>This<text:s/>is<text:s/>based<text:s/>on<text:s/>a<text:s/>track<text:s/>record<text:s/>of<text:s/>delivering<text:s/>results<text:s/>in<text:s/>the<text:s/>palm<text:s/>oil<text:s/>sector<text:s/>under<text:s/>our<text:s/>current<text:s/>grant,<text:s/>which<text:s/>is<text:s/>part<text:s/>based<text:s/>on<text:s/>their<text:s/>strong<text:s/>networks<text:s/>with<text:s/></text:span><text:span text:style-name="T363_8">GoI</text:span><text:span text:style-name="T363_9"><text:s/>as<text:s/>well<text:s/>as<text:s/>the<text:s/>experience<text:s/>they<text:s/>have<text:s/>built<text:s/>up<text:s/>over<text:s/>time.<text:s/>Operating<text:s/>a</text:span><text:span text:style-name="T363_10">n<text:s/>MoU<text:s/></text:span><text:span text:style-name="T363_11">is<text:s/>also<text:s/>the<text:s/>most<text:s/>transactionally<text:s/>efficient.<text:s/>The<text:s/>next<text:s/>highest<text:s/>score<text:s/>of<text:s/>1</text:span><text:span text:style-name="T363_12">5</text:span><text:span text:style-name="T363_13"><text:s/>was<text:s/>achieved<text:s/>by<text:s/></text:span><text:span text:style-name="T363_14">option<text:s/>2</text:span><text:span text:style-name="T363_15">a</text:span><text:span text:style-name="T363_16">,<text:s/>single<text:s/>grant<text:s/>to<text:s/>KEHATI</text:span><text:span text:style-name="T363_17">.<text:s/>Of<text:s/>these,<text:s/>Option<text:s/>3<text:s/>could<text:s/>be<text:s/>the<text:s/>next<text:s/>viable<text:s/>option,<text:s/>as<text:s/>the<text:s/>low<text:s/>strength<text:s/>of<text:s/>evidence<text:s/>could<text:s/>be<text:s/>improved<text:s/>and<text:s/>yield<text:s/>a<text:s/>higher<text:s/>result<text:s/>(or<text:s/>indeed<text:s/>a<text:s/>lower<text:s/>one).<text:s/>Given<text:s/>these<text:s/>unknowns,<text:s/>Option<text:s/>1</text:span><text:span text:style-name="T363_18"><text:s/></text:span><text:span text:style-name="T363_19">remains<text:s/>preferred.</text:span></text:p>
        </text:list-item>
      </text:list>
      <text:p text:style-name="P364"><text:span text:style-name="T364_1">Options<text:s/>for<text:s/>Delivery</text:span></text:p>
      <text:list text:style-name="LS1" xml:id="list83" text:continue-list="list1">
        <text:list-item>
          <text:p text:style-name="P365"><text:span text:style-name="T365_1">In<text:s/>this<text:s/>section,<text:s/>the<text:s/>recommended<text:s/>delivery<text:s/>approach<text:s/>of<text:s/>the<text:s/>programme<text:s/></text:span><text:span text:style-name="T365_2">is<text:s/>set<text:s/>out<text:s/></text:span><text:span text:style-name="T365_3">following<text:s/>multicriteria<text:s/>assessment.<text:s/>Two<text:s/>different<text:s/>delivery<text:s/>modalities<text:s/>are<text:s/>recommended<text:s/>across<text:s/>the<text:s/>two<text:s/>project-level<text:s/>parts<text:s/>of<text:s/>the<text:s/>programme.</text:span></text:p>
        </text:list-item>
      </text:list>
      <text:p text:style-name="P366"><text:span text:style-name="T366_1">Part<text:s/>1:<text:s/>Sustainable<text:s/>Agriculture</text:span></text:p>
      <text:list text:style-name="LS1" xml:id="list84" text:continue-list="list1">
        <text:list-item>
          <text:p text:style-name="P367"><text:bookmark-start text:name="_Ref5107862"/><text:span text:style-name="T367_1">Having<text:s/>identified<text:s/>an<text:s/>MoU<text:s/>with<text:s/>UNDP<text:s/>as<text:s/>being<text:s/>the<text:s/>preferred<text:s/>option,<text:s/>a<text:s/>proposal<text:s/>from<text:s/>UNDP<text:s/>was<text:s/>commissioned<text:s/>to<text:s/>include<text:s/>a<text:s/>theory<text:s/>of<text:s/>change,<text:s/>set<text:s/>of<text:s/>results,<text:s/>and<text:s/>a<text:s/>full<text:s/>budget.<text:s/>A<text:s/>summary<text:s/>of<text:s/>the<text:s/>theory<text:s/>of<text:s/>change<text:s/>for<text:s/>the<text:s/>programme<text:s/>is<text:s/>presented<text:s/>at<text:s/>Annex<text:s/>1<text:s/>along<text:s/>with<text:s/>the<text:s/>complete<text:s/>version<text:s/>supplied<text:s/>in<text:s/>UNDP’s<text:s/>proposal.<text:s/>Indicative<text:s/>outcome-level<text:s/>results<text:s/>are<text:s/>listed<text:s/>below.<text:s/>These<text:s/>may<text:s/>be<text:s/>subject<text:s/>to<text:s/>revision<text:s/>through<text:s/>the<text:s/>process<text:s/>of<text:s/>finalising<text:s/>the<text:s/></text:span><text:span text:style-name="T367_2">logframe</text:span><text:span text:style-name="T367_3"><text:s/>during<text:s/>programme<text:s/>inception:</text:span><text:bookmark-end text:name="_Ref5107862"/></text:p>
        </text:list-item>
      </text:list>
      <text:list text:style-name="LS17" xml:id="list85">
        <text:list-item>
          <text:p text:style-name="P368"><text:span text:style-name="T368_1">Component</text:span><text:span text:style-name="T368_2"><text:s/>1:<text:s/>Increase<text:s/>in<text:s/>legal<text:s/>and<text:s/>regulatory<text:s/>compliance</text:span><text:span text:style-name="T368_3"><text:s/>of<text:s/>forest<text:s/>and<text:s/>agriculture<text:s/>commodities</text:span><text:span text:style-name="T368_4"><text:s/></text:span></text:p>
        </text:list-item>
      </text:list>
      <text:list text:style-name="LS23" xml:id="list86">
        <text:list-item>
          <text:p text:style-name="P369"><text:span text:style-name="T369_1">New<text:s/>ISPO<text:s/></text:span><text:span text:style-name="T369_2">standard</text:span><text:span text:style-name="T369_3">s<text:s/>on<text:s/>plantation,<text:s/>supply<text:s/>chain<text:s/>and<text:s/>bioenergy</text:span><text:span text:style-name="T369_4"><text:s/></text:span><text:span text:style-name="T369_5">are</text:span><text:span text:style-name="T369_6"><text:s/></text:span><text:span text:style-name="T369_7">fully<text:s/>institutionalised<text:s/>by<text:s/></text:span><text:span text:style-name="T369_8">en</text:span><text:span text:style-name="T369_9">d-2025</text:span></text:p>
        </text:list-item>
        <text:list-item>
          <text:p text:style-name="P370"><text:span text:style-name="T370_1">New<text:s/>National<text:s/>Action<text:s/>Plan<text:s/>on<text:s/>Sustainable<text:s/>Palm<text:s/>Oil<text:s/>is<text:s/>enacted<text:s/>by<text:s/></text:span><text:span text:style-name="T370_2">en</text:span><text:span text:style-name="T370_3">d</text:span><text:span text:style-name="T370_4">-2025</text:span></text:p>
        </text:list-item>
        <text:list-item>
          <text:p text:style-name="P371"><text:span text:style-name="T371_1">R</text:span><text:span text:style-name="T371_2">oadmap<text:s/>of<text:s/>other<text:s/>strategic</text:span><text:span text:style-name="T371_3"><text:s/>sustainable</text:span><text:span text:style-name="T371_4"><text:s/>commodities</text:span></text:p>
        </text:list-item>
      </text:list>
      <text:list text:style-name="LS15" xml:id="list89">
        <text:list-item>
          <text:p text:style-name="P372"><text:span text:style-name="T372_1">Component</text:span><text:span text:style-name="T372_2"><text:s/>2:<text:s/>Increase<text:s/>in<text:s/>global<text:s/>market<text:s/>acceptance<text:s/>of<text:s/>Indonesian</text:span><text:span text:style-name="T372_3"><text:s/></text:span><text:span text:style-name="T372_4">sustainable<text:s/>commodities</text:span><text:span text:style-name="T372_5"><text:s/>that<text:s/>contributes<text:s/>to<text:s/>international<text:s/>climate<text:s/>and<text:s/>biodiversity<text:s/>commitments</text:span></text:p>
        </text:list-item>
      </text:list>
      <text:list text:style-name="LS23" xml:id="list90">
        <text:list-item>
          <text:p text:style-name="P373"><text:span text:style-name="T373_1">Compliance</text:span><text:span text:style-name="T373_2"><text:s/>with<text:s/>market<text:s/>requirements<text:s/>is<text:s/>improved</text:span></text:p>
        </text:list-item>
      </text:list>
      <text:list text:style-name="LS22" xml:id="list91">
        <text:list-item>
          <text:p text:style-name="P374"><text:span text:style-name="T374_1">Constructive<text:s/>dialogues<text:s/>with<text:s/>responsible<text:s/>buyers<text:s/>and<text:s/>international<text:s/>stakeholders<text:s/>are<text:s/>in<text:s/>place</text:span></text:p>
        </text:list-item>
      </text:list>
      <text:p text:style-name="P375"><text:span text:style-name="T375_1">Part<text:s/>2:<text:s/>Critical<text:s/>Minerals<text:s/></text:span></text:p>
      <text:list text:style-name="LS1" xml:id="list92" text:continue-list="list1">
        <text:list-item>
          <text:p text:style-name="P376"><text:span text:style-name="T376_1">Having<text:s/>identified<text:s/>an<text:s/>MOU<text:s/>with<text:s/>IISD<text:s/>as<text:s/>the<text:s/>most<text:s/></text:span><text:span text:style-name="T376_2">viable</text:span><text:span text:style-name="T376_3"><text:s/>route<text:s/>to<text:s/>deliver<text:s/>the<text:s/>critical<text:s/>minerals</text:span><text:span text:style-name="T376_4"><text:s/>part<text:s/>of<text:s/>the<text:s/>programme</text:span><text:span text:style-name="T376_5">,<text:s/>we<text:s/>will<text:s/>work<text:s/>closely<text:s/>with<text:s/>IISD<text:s/>to<text:s/>deliver<text:s/>these<text:s/>outcomes:</text:span></text:p>
        </text:list-item>
      </text:list>
      <text:list text:style-name="LS17" xml:id="list93" text:continue-list="list85">
        <text:list-item>
          <text:p text:style-name="P377"><text:span text:style-name="T377_1">Component</text:span><text:span text:style-name="T377_2"><text:s/></text:span><text:span text:style-name="T377_3">3</text:span><text:span text:style-name="T377_4">:<text:s/>Increase<text:s/>in<text:s/>legal<text:s/>and<text:s/>regulatory<text:s/>compliance<text:s/></text:span><text:span text:style-name="T377_5">of<text:s/>critical<text:s/>minerals</text:span></text:p>
        </text:list-item>
      </text:list>
      <text:list text:style-name="LS23" xml:id="list94">
        <text:list-item>
          <text:p text:style-name="P378"><text:span text:style-name="T378_1">Mainstreaming<text:s/>E</text:span><text:span text:style-name="T378_2">S</text:span><text:span text:style-name="T378_3">G<text:s/>practices</text:span><text:span text:style-name="T378_4"><text:s/>and<text:s/>good<text:s/>mining<text:s/>governance</text:span><text:span text:style-name="T378_5"><text:s/>in<text:s/>the<text:s/>industry</text:span></text:p>
        </text:list-item>
        <text:list-item>
          <text:p text:style-name="P379"><text:span text:style-name="T379_1">Initiating<text:s/>national<text:s/>dialogue</text:span><text:span text:style-name="T379_2">s</text:span><text:span text:style-name="T379_3"><text:s/>on<text:s/>critical<text:s/>minerals<text:s/>standard/national<text:s/>system</text:span><text:span text:style-name="T379_4"><text:s/>and<text:s/>governance<text:s/>framework</text:span><text:span text:style-name="T379_5">,<text:s/>including<text:s/>the<text:s/>possibility<text:s/>of<text:s/>r</text:span><text:span text:style-name="T379_6">oadmap<text:s/>for<text:s/>decarbonisation<text:s/>of<text:s/>nickel<text:s/>industry</text:span></text:p>
        </text:list-item>
      </text:list>
      <text:list text:style-name="LS15" xml:id="list96" text:continue-list="list89">
        <text:list-item>
          <text:p text:style-name="P380"><text:span text:style-name="T380_1">Component</text:span><text:span text:style-name="T380_2"><text:s/></text:span><text:span text:style-name="T380_3">4</text:span><text:span text:style-name="T380_4">:<text:s/>Increase<text:s/>in<text:s/>global<text:s/>market<text:s/>acceptance<text:s/>of<text:s/></text:span><text:span text:style-name="T380_5">environmentally<text:s/>friendly<text:s/>critical<text:s/>minerals</text:span></text:p>
        </text:list-item>
      </text:list>
      <text:list text:style-name="LS23" xml:id="list97">
        <text:list-item>
          <text:p text:style-name="P381"><text:span text:style-name="T381_1">Constructive<text:s/>dialogues<text:s/>with<text:s/>responsible<text:s/>buyers<text:s/>and<text:s/>international<text:s/>stakeholders<text:s/>are<text:s/>in<text:s/>place</text:span><text:span text:style-name="T381_2"><text:s/>on<text:s/>critical<text:s/>minerals</text:span></text:p>
        </text:list-item>
      </text:list>
      <text:list text:style-name="LS1" xml:id="list98" text:continue-list="list1">
        <text:list-item>
          <text:p text:style-name="P382"><text:span text:style-name="T382_1">UNDP<text:s/>and<text:s/>IISD<text:s/>may<text:s/>provide<text:s/></text:span><text:span text:style-name="T382_2">grants<text:s/>to<text:s/>further<text:s/>downstream<text:s/>partners<text:s/>for<text:s/></text:span><text:span text:style-name="T382_3">particular<text:s/>niche</text:span><text:span text:style-name="T382_4"><text:s/>requirements<text:s/>as<text:s/>they<text:s/>emerge<text:s/></text:span><text:span text:style-name="T382_5">during<text:s/>the<text:s/>course<text:s/>of</text:span><text:span text:style-name="T382_6"><text:s/>the<text:s/>programme.<text:s/></text:span></text:p>
        </text:list-item>
      </text:list>
      <text:p text:style-name="P383"><text:span text:style-name="T383_1">Value<text:s/>for<text:s/>money<text:s/>(</text:span><text:span text:style-name="T383_2">VfM</text:span><text:span text:style-name="T383_3">)</text:span></text:p>
      <text:list text:style-name="LS1" xml:id="list99" text:continue-list="list1">
        <text:list-item>
          <text:p text:style-name="P384"><text:span text:style-name="T384_1">The<text:s/>following<text:s/>is<text:s/>a<text:s/>summary<text:s/>of<text:s/>principal<text:s/></text:span><text:span text:style-name="T384_2">VfM</text:span><text:span text:style-name="T384_3"><text:s/>measures<text:s/>of<text:s/>relevance<text:s/>to<text:s/>the<text:s/>preferred<text:s/>option.</text:span></text:p>
        </text:list-item>
      </text:list>
      <text:list text:style-name="LS18" xml:id="list100">
        <text:list-item>
          <text:p text:style-name="P385"><text:span text:style-name="T385_1">Economy</text:span><text:span text:style-name="T385_2">:<text:s/>Are<text:s/>inputs<text:s/>of<text:s/>the<text:s/>appropriate<text:s/>quality<text:s/>at<text:s/>the<text:s/>right<text:s/>price<text:s/>being<text:s/>purchased?</text:span></text:p>
        </text:list-item>
      </text:list>
      <text:p text:style-name="P386"><text:span text:style-name="T386_1">The<text:s/>principal<text:s/>cost<text:s/>under<text:s/>the<text:s/>programme<text:s/>comprises<text:s/>staff<text:s/>salaries,<text:s/>both<text:s/>incurred<text:s/>directly<text:s/>by<text:s/></text:span><text:span text:style-name="T386_2">UNDP</text:span><text:span text:style-name="T386_3"><text:s/>through<text:s/>staff<text:s/>employed<text:s/>on<text:s/>the<text:s/>programme<text:s/>and<text:s/>through<text:s/>sub-grants.<text:s/></text:span><text:span text:style-name="T386_4">UNDP<text:s/>is<text:s/>currently<text:s/>receiving<text:s/>money<text:s/>from<text:s/></text:span><text:span text:style-name="T386_5">SECO</text:span><text:span text:style-name="T386_6"><text:s/>and<text:s/>the<text:s/>cost<text:s/>of<text:s/>staffing<text:s/>can<text:s/>be<text:s/></text:span><text:span text:style-name="T386_7">co-funded</text:span><text:span text:style-name="T386_8"><text:s/>until<text:s/>the<text:s/>end<text:s/>of<text:s/>the<text:s/>SECO<text:s/>grant</text:span><text:span text:style-name="T386_9"><text:s/>at<text:s/>end<text:s/>2024</text:span><text:span text:style-name="T386_10">.<text:s/></text:span><text:span text:style-name="T386_11">The<text:s/>quality<text:s/>of<text:s/>staff<text:s/>employed<text:s/>and<text:s/>engaged<text:s/>by<text:s/></text:span><text:span text:style-name="T386_12">UNDP<text:s/></text:span><text:span text:style-name="T386_13">are<text:s/>considered<text:s/>high<text:s/>quality.<text:s/></text:span><text:span text:style-name="T386_14">IISD<text:s/>hosts<text:s/></text:span><text:span text:style-name="T386_15">a<text:s/>number<text:s/>of</text:span><text:span text:style-name="T386_16"><text:s/>energy<text:s/>and<text:s/>mining<text:s/>experts<text:s/>in<text:s/>its<text:s/>India<text:s/>and<text:s/>Indonesia<text:s/></text:span><text:span text:style-name="T386_17">offices,<text:s/>and</text:span><text:span text:style-name="T386_18"><text:s/>hence<text:s/>can<text:s/>deploy<text:s/>in-house<text:s/>experts<text:s/>to<text:s/>shape<text:s/>and<text:s/>deliver<text:s/>the<text:s/>programme.<text:s/></text:span></text:p>
      <text:p text:style-name="P387"><text:span text:style-name="T387_1">Aside<text:s/>from<text:s/>staffing,<text:s/>other<text:s/>important<text:s/>cost<text:s/>items<text:s/></text:span><text:span text:style-name="T387_2">are:</text:span><text:span text:style-name="T387_3"><text:s/>travel,<text:s/>which<text:s/>is<text:s/>mostly<text:s/>expected<text:s/>to<text:s/>be<text:s/>domestic<text:s/>and<text:s/>adheres<text:s/>to<text:s/></text:span><text:span text:style-name="T387_4">FCDO</text:span><text:span text:style-name="T387_5">’s<text:s/>travel<text:s/>policy;<text:s/></text:span><text:span text:style-name="T387_6">and<text:s/></text:span><text:span text:style-name="T387_7">office<text:s/>space</text:span><text:span text:style-name="T387_8"><text:s/>fee</text:span><text:span text:style-name="T387_9">,<text:s/>which<text:s/>is</text:span><text:span text:style-name="T387_10"><text:s/>almost<text:s/>zero<text:s/>as<text:s/>UNDP<text:s/></text:span><text:span text:style-name="T387_11">operates</text:span><text:span text:style-name="T387_12"><text:s/>inside<text:s/>CMEA,<text:s/></text:span><text:span text:style-name="T387_13">MoEF</text:span><text:span text:style-name="T387_14"><text:s/>and<text:s/></text:span><text:span text:style-name="T387_15">MoA</text:span><text:span text:style-name="T387_16">.<text:s/>Costs<text:s/>are<text:s/>detailed<text:s/>in<text:s/>the<text:s/>Financial<text:s/>Case.</text:span></text:p>
      <text:list text:style-name="LS13" xml:id="list101">
        <text:list-item>
          <text:p text:style-name="P388"><text:span text:style-name="T388_1">Efficiency</text:span><text:span text:style-name="T388_2">:<text:s/></text:span><text:span text:style-name="T388_3">How<text:s/>well<text:s/>are<text:s/>inputs<text:s/>converted<text:s/>to<text:s/>outputs?</text:span></text:p>
        </text:list-item>
      </text:list>
      <text:p text:style-name="P389"><text:span text:style-name="T389_1">Efficiency<text:s/>will<text:s/>be<text:s/>principally<text:s/>determined</text:span><text:span text:style-name="T389_2"><text:s/>by<text:s/>the<text:s/>strength<text:s/>of<text:s/>relationships<text:s/>between<text:s/>the<text:s/></text:span><text:span text:style-name="T389_3">identified<text:s/></text:span><text:span text:style-name="T389_4">delivery<text:s/>organisations<text:s/>and<text:s/></text:span><text:span text:style-name="T389_5">a<text:s/>series<text:s/>of<text:s/>key<text:s/>stakeholder<text:s/>grounds:<text:s/>FCDO<text:s/>as<text:s/>steering<text:s/>authority;<text:s/>the<text:s/>Government<text:s/>of<text:s/>Indonesia;</text:span><text:span text:style-name="T389_6"><text:s/>the<text:s/>private<text:s/>sector;<text:s/>and<text:s/>civil<text:s/>society.<text:s/>UNDP<text:s/>and<text:s/>IISD<text:s/>have<text:s/>existing<text:s/>relationships<text:s/>with<text:s/>BE<text:s/>Jakarta<text:s/>through<text:s/>their<text:s/>prior<text:s/>work,<text:s/>including<text:s/></text:span><text:span text:style-name="T389_7">on<text:s/>climate<text:s/>resilience<text:s/>and<text:s/>commodities<text:s/>trade<text:s/>respectively.<text:s/></text:span><text:span text:style-name="T389_8">They<text:s/>are<text:s/>both<text:s/>expert<text:s/>in<text:s/>multi-stakeholder<text:s/>convening,</text:span><text:span text:style-name="T389_9"><text:s/>with<text:s/>a<text:s/>strong<text:s/>foundation<text:s/>in<text:s/>their<text:s/>perceived<text:s/>neutrality.<text:s/>Finally,</text:span><text:span text:style-name="T389_10"><text:s/>they<text:s/>both<text:s/>have<text:s/>strong<text:s/>relationships<text:s/>with<text:s/>key<text:s/>line<text:s/>ministries</text:span><text:span text:style-name="T389_11">,<text:s/>including<text:s/>ministries</text:span><text:span text:style-name="T389_12"><text:s/>that<text:s/>could<text:s/>be<text:s/>considered<text:s/>very<text:s/>difficult<text:s/>to<text:s/>work<text:s/>with.</text:span><text:span text:style-name="T389_13"><text:s/></text:span></text:p>
      <text:p text:style-name="P390"><text:span text:style-name="T390_1">Effectiveness</text:span><text:span text:style-name="T390_2">:<text:s text:c="2"/></text:span><text:span text:style-name="T390_3">How<text:s/>well<text:s/>are<text:s/>the<text:s/>outputs<text:s/>achieving<text:s/>the<text:s/>desired<text:s/>outcome?</text:span></text:p>
      <text:p text:style-name="P391"><text:span text:style-name="T391_1">Effectiveness<text:s/>will<text:s/>be<text:s/>based<text:s/>on<text:s/>a<text:s/>strong<text:s/>theory<text:s/>of<text:s/>change</text:span><text:span text:style-name="T391_2">.<text:s/>We<text:s/>have<text:s/>worked<text:s/>on<text:s/></text:span><text:span text:style-name="T391_3">different<text:s/></text:span><text:span text:style-name="T391_4">Indonesian<text:s/>sustainable<text:s/>commodities<text:s/></text:span><text:span text:style-name="T391_5">sectors<text:s/>for<text:s/>more<text:s/>than<text:s/>20<text:s/></text:span><text:span text:style-name="T391_6">years,<text:s/>and</text:span><text:span text:style-name="T391_7"><text:s/>have<text:s/>developed<text:s/>a<text:s/>clear<text:s/></text:span><text:span text:style-name="T391_8">understanding<text:s/>of<text:s/></text:span><text:span text:style-name="T391_9">the<text:s/>political<text:s/>economy<text:s/>and<text:s/>the<text:s/>various<text:s/>factors<text:s/>influencing<text:s/>the<text:s/></text:span><text:span text:style-name="T391_10">good<text:s/>governance<text:s/></text:span><text:span text:style-name="T391_11">process.<text:s/>Several<text:s/>phases<text:s/>of<text:s/>timber<text:s/>and<text:s/>palm<text:s/>oil<text:s/>programmes<text:s/></text:span><text:span text:style-name="T391_12">have<text:s/>provided<text:s/>strong<text:s/>lessons,<text:s/>including<text:s/>the<text:s/>need<text:s/>to<text:s/>match<text:s/>supply<text:s/>and<text:s/>demand,<text:s/>the<text:s/>need<text:s/>for<text:s/>flexibility,<text:s/>the<text:s/>need<text:s/>to<text:s/>work<text:s/>closely<text:s/>across<text:s/>government<text:s/>and<text:s/>business<text:s/>sectors.<text:s/>We<text:s/>are<text:s/>also<text:s/>realistic<text:s/>about<text:s/>the<text:s/>scale<text:s/>of<text:s/>the<text:s/>challenge<text:s/>and<text:s/>have<text:s/></text:span><text:span text:style-name="T391_13">right-sized</text:span><text:span text:style-name="T391_14"><text:s/>our<text:s/>ambition<text:s/>accordingly</text:span><text:span text:style-name="T391_15">.<text:s/>For<text:s/>the<text:s/>first<text:s/>time,<text:s/>we<text:s/>will<text:s/>import<text:s/>these<text:s/>lessons<text:s/>into<text:s/>the<text:s/>nickel<text:s/>sector,<text:s/></text:span><text:span text:style-name="T391_16">ensuring<text:s/>that<text:s/>each<text:s/>component<text:s/>is<text:s/>sufficiently<text:s/>adaptive<text:s/>to<text:s/>react<text:s/>to<text:s/>relevant<text:s/>political<text:s/>changes,<text:s/>such<text:s/>as<text:s/>through<text:s/>the<text:s/>new<text:s/>Indonesian<text:s/>administration.</text:span></text:p>
      <text:list text:style-name="LS13" xml:id="list102" text:continue-list="list101">
        <text:list-item>
          <text:p text:style-name="P392"><text:span text:style-name="T392_1">Equity</text:span><text:span text:style-name="T392_2">:<text:s/></text:span><text:span text:style-name="T392_3">How<text:s/>fairly<text:s/>are<text:s/>the<text:s/>benefits<text:s/>distributed?</text:span></text:p>
        </text:list-item>
      </text:list>
      <text:p text:style-name="P393"><text:span text:style-name="T393_1">SEMESTA<text:s/>is<text:s/>underpinning<text:s/>by<text:s/></text:span><text:span text:style-name="T393_2">multistakeholder<text:s/></text:span><text:span text:style-name="T393_3">dialogue<text:s/>that<text:s/>brings<text:s/>together<text:s/>the<text:s/>demand<text:s/>and<text:s/>supply<text:s/>side,<text:s/>including<text:s/>government,<text:s/>local<text:s/>communities,<text:s/>producers,<text:s/>consumers,<text:s/>civil<text:s/>society<text:s/>and<text:s/>academics.<text:s/>The<text:s/>very<text:s/>inclusive<text:s/></text:span><text:span text:style-name="T393_4">nature<text:s/>of<text:s/>the<text:s/>process<text:s/>will<text:s/></text:span><text:span text:style-name="T393_5">help<text:s/>to<text:s/></text:span><text:span text:style-name="T393_6">ensure<text:s/>that<text:s/>the<text:s/>benefit</text:span><text:span text:style-name="T393_7">s<text:s/>of<text:s/>the<text:s/>programme</text:span><text:span text:style-name="T393_8"><text:s/>will<text:s/>be<text:s/>fairly<text:s/>distributed<text:s/>across<text:s/>different<text:s/>stakeholders<text:s/>with<text:s/>different<text:s/>interests,<text:s/>including<text:s/>smallholders</text:span><text:span text:style-name="T393_9">,<text:s/>civil<text:s/>society<text:s/>groups<text:s/>and<text:s/>relevant<text:s/>Indigenous<text:s/>Peoples<text:s/>and<text:s/>Local<text:s/>Communities</text:span><text:span text:style-name="T393_10">.</text:span></text:p>
      <text:list text:style-name="LS1" xml:id="list103" text:continue-list="list1">
        <text:list-item>
          <text:p text:style-name="P394"><text:span text:style-name="T394_1">VfM</text:span><text:span text:style-name="T394_2"><text:s/>will<text:s/>be<text:s/>kept<text:s/>under<text:s/>review<text:s/>through<text:s/>the<text:s/>lifetime<text:s/>of<text:s/>the<text:s/>programme,<text:s/>principally<text:s/>at<text:s/>quarterly<text:s/>and<text:s/>annual<text:s/>reviews,<text:s/>but<text:s/>also<text:s/>through<text:s/>monthly<text:s/>management<text:s/>meetings<text:s/>(see<text:s/>Management<text:s/>Case).<text:s/>Through<text:s/>these<text:s/>regular<text:s/>reviews<text:s/>and<text:s/>dialogues<text:s/>will<text:s/>be<text:s/>able<text:s/>to<text:s/>determine<text:s/>when<text:s/>programme<text:s/>stops<text:s/>offering<text:s/>sufficient<text:s/></text:span><text:span text:style-name="T394_3">VfM</text:span><text:span text:style-name="T394_4">,<text:s/>through<text:s/>significant<text:s/>slippage<text:s/>against<text:s/>agreed<text:s/>progress<text:s/>milestones<text:s/>but<text:s/>where<text:s/>input<text:s/>levels<text:s/>remain<text:s/>as<text:s/>planned.<text:s/>An<text:s/>example<text:s/>of<text:s/>this<text:s/>would<text:s/>be<text:s/>where<text:s/>relations<text:s/>with<text:s/>a<text:s/>key<text:s/></text:span><text:span text:style-name="T394_5">GoI</text:span><text:span text:style-name="T394_6"><text:s/>department<text:s/>deteriorate<text:s/>and<text:s/>lower<text:s/>the<text:s/>impact<text:s/>of<text:s/>programme<text:s/>deliverables.<text:s/>Another<text:s/>would<text:s/>be<text:s/>where<text:s/>the<text:s/>sectoral<text:s/>context<text:s/>shifts<text:s/>appreciably<text:s/>and<text:s/>reduces<text:s/>the<text:s/>impact<text:s/>of<text:s/>the<text:s/>outputs<text:s/>being<text:s/>delivered.<text:s/>These<text:s/>and<text:s/>other<text:s/>risks<text:s/>will<text:s/>be<text:s/>monitored<text:s/>through<text:s/>the<text:s/>lifetime<text:s/>of<text:s/>the<text:s/></text:span><text:span text:style-name="T394_7">programme,<text:s/>and</text:span><text:span text:style-name="T394_8"><text:s/>mitigated<text:s/>through<text:s/>being<text:s/>ready<text:s/>to<text:s/>engage<text:s/>and<text:s/>adapt<text:s/>as<text:s/>necessary<text:s/>–<text:s/>flexibility<text:s/>will<text:s/>be<text:s/>key<text:s/>to<text:s/>the<text:s/>success<text:s/>and<text:s/></text:span><text:span text:style-name="T394_9">VfM</text:span><text:span text:style-name="T394_10"><text:s/>of<text:s/>the<text:s/>programme.<text:s/></text:span></text:p>
        </text:list-item>
      </text:list>
      <text:p text:style-name="P395"><text:span text:style-name="T395_1">Summary<text:s/></text:span><text:span text:style-name="T395_2">VfM</text:span><text:span text:style-name="T395_3"><text:s/>statement<text:s/>for<text:s/>the<text:s/>preferred<text:s/>option</text:span></text:p>
      <text:list text:style-name="LS1" xml:id="list104" text:continue-list="list1">
        <text:list-item>
          <text:p text:style-name="P396"><text:span text:style-name="T396_1">Based<text:s/>on<text:s/>the<text:s/>strength<text:s/>of<text:s/>evidence<text:s/>to<text:s/>hand,<text:s/>which<text:s/>includes<text:s/>experience<text:s/>with<text:s/>the<text:s/>use<text:s/>of<text:s/>other<text:s/>modalities<text:s/>for<text:s/>the<text:s/>delivery<text:s/>of<text:s/>TA<text:s/>support<text:s/>to<text:s/></text:span><text:span text:style-name="T396_2">GoI</text:span><text:span text:style-name="T396_3"><text:s/>in<text:s/>related<text:s/>sectors,<text:s/>we<text:s/>feel<text:s/>confident<text:s/>that<text:s/>the<text:s/>programme<text:s/>can<text:s/>secure<text:s/>a<text:s/>strong<text:s/>degree<text:s/>of<text:s/></text:span><text:span text:style-name="T396_4">VfM</text:span><text:span text:style-name="T396_5"><text:s/>through<text:s/>a<text:s/>combination<text:s/>of:<text:s/>choosing<text:s/>the<text:s/>right<text:s/>partner;<text:s/>monitoring<text:s/>costs<text:s/>closely;<text:s/>maintaining<text:s/>levels<text:s/>of<text:s/>engagement<text:s/>–<text:s/>with<text:s/></text:span><text:span text:style-name="T396_6">UNDP</text:span><text:span text:style-name="T396_7">,<text:s/>IISD</text:span><text:span text:style-name="T396_8"><text:s/>and<text:s/>with<text:s/>the<text:s/></text:span><text:span text:style-name="T396_9">GoI</text:span><text:span text:style-name="T396_10">;<text:s/>identifying<text:s/>the<text:s/>right<text:s/>outputs;<text:s/>and<text:s/>by<text:s/>making<text:s/>any<text:s/>necessary<text:s/>changes<text:s/>during<text:s/>the<text:s/>lifetime<text:s/>of<text:s/>the<text:s/>programme<text:s/>to<text:s/>adapt<text:s/>to<text:s/>changes<text:s/>in<text:s/>context.<text:s/></text:span></text:p>
        </text:list-item>
      </text:list>
      <text:p text:style-name="P397"/>
      <text:list text:style-name="LS3" xml:id="list105" text:continue-list="list0">
        <text:list-item>
          <text:h text:style-name="P398" text:outline-level="2"><text:span text:style-name="T398_1">Commercial<text:s/>Case<text:s/></text:span></text:h>
        </text:list-item>
      </text:list>
      <text:list text:style-name="LS4" xml:id="list106">
        <text:list-item>
          <text:p text:style-name="P399"><text:span text:style-name="T399_1">The<text:s/>Commercial<text:s/>Case<text:s/>sets<text:s/>out<text:s/>arrangements<text:s/>for<text:s/>implementing<text:s/>the<text:s/>preferred<text:s/>delivery<text:s/>option<text:s/>identified<text:s/>in<text:s/>the<text:s/>Appraisal<text:s/>Case,<text:s/>namely<text:s/>an<text:s/></text:span><text:span text:style-name="T399_2">MoU<text:s/>with<text:s/>UNDP</text:span><text:span text:style-name="T399_3"><text:s/>and<text:s/></text:span><text:span text:style-name="T399_4">accountable<text:s/>grant<text:s/>with<text:s/></text:span><text:span text:style-name="T399_5">IISD</text:span><text:span text:style-name="T399_6">,<text:s/>and<text:s/>for<text:s/>achieving<text:s/></text:span><text:span text:style-name="T399_7">VfM</text:span><text:span text:style-name="T399_8">.</text:span></text:p>
        </text:list-item>
        <text:list-item>
          <text:p text:style-name="P400"><text:span text:style-name="T400_1">A</text:span><text:span text:style-name="T400_2"><text:s/>combination<text:s/>of<text:s/>an</text:span><text:span text:style-name="T400_3"><text:s/></text:span><text:span text:style-name="T400_4">MoU</text:span><text:span text:style-name="T400_5"><text:s/>and<text:s/>accountable<text:s/>grant</text:span><text:span text:style-name="T400_6"><text:s/>is<text:s/>considered<text:s/>the<text:s/>most<text:s/>appropriate<text:s/>commercial<text:s/>delivery<text:s/>option<text:s/>–<text:s/>the<text:s/>rationale<text:s/>for<text:s/>this<text:s/>is<text:s/>set<text:s/>out<text:s/>in<text:s/>the<text:s/>Appraisal<text:s/>Case.<text:s/></text:span><text:span text:style-name="T400_7">UNDP<text:s/>and<text:s/>IISD</text:span><text:span text:style-name="T400_8"><text:s/>are<text:s/>both<text:s/>well-known</text:span><text:span text:style-name="T400_9"><text:s/>international</text:span><text:span text:style-name="T400_10"><text:s/></text:span><text:span text:style-name="T400_11">organisation</text:span><text:span text:style-name="T400_12">s</text:span><text:span text:style-name="T400_13"><text:s/>with<text:s/>a<text:s/>strong<text:s/>reputation<text:s/>for<text:s/>work<text:s/></text:span><text:span text:style-name="T400_14">as<text:s/>a<text:s/>neutral<text:s/>convener</text:span><text:span text:style-name="T400_15"><text:s/>in<text:s/>their<text:s/>respective<text:s/>sectors.<text:s/>They<text:s/>have<text:s/>strong<text:s/>relevant</text:span><text:span text:style-name="T400_16"><text:s/>knowledge<text:s/>and<text:s/>capability<text:s/>in<text:s/>the<text:s/>palm<text:s/>oil<text:s/></text:span><text:span text:style-name="T400_17">and<text:s/>mining<text:s/></text:span><text:span text:style-name="T400_18">sector</text:span><text:span text:style-name="T400_19">s<text:s/>r</text:span><text:span text:style-name="T400_20">espectively</text:span><text:span text:style-name="T400_21">.</text:span><text:span text:style-name="T400_22"><text:s/>The<text:s/>ideas<text:s/>that<text:s/>shaped<text:s/>this<text:s/>programme<text:s/>were<text:s/>generated<text:s/>jointly<text:s/>with<text:s/></text:span><text:span text:style-name="T400_23">UNDP<text:s/></text:span><text:span text:style-name="T400_24">through<text:s/>the<text:s/>learning<text:s/>generated<text:s/>by<text:s/>the<text:s/>current<text:s/></text:span><text:span text:style-name="T400_25">SECO-funded<text:s/></text:span><text:span text:style-name="T400_26">programme</text:span><text:span text:style-name="T400_27">.<text:s/></text:span></text:p>
        </text:list-item>
      </text:list>
      <text:p text:style-name="P401"><text:span text:style-name="T401_1">Assurances<text:s/>about<text:s/>capability<text:s/>and<text:s/>capacity<text:s/>to<text:s/>deliver</text:span></text:p>
      <text:list text:style-name="LS4" xml:id="list108" text:continue-list="list106">
        <text:list-item>
          <text:p text:style-name="P402"><text:span text:style-name="T402_1">The<text:s/>United<text:s/>Nations<text:s/>Development<text:s/>Programme<text:s/>(UNDP)<text:s/>works<text:s/>across<text:s/>the<text:s/></text:span><text:span text:style-name="T402_2">GoI</text:span><text:span text:style-name="T402_3">,<text:s/>including<text:s/>with<text:s/>the<text:s/></text:span><text:span text:style-name="T402_4">MoEF</text:span><text:span text:style-name="T402_5"><text:s/>and<text:s/>IEF.<text:s/>The<text:s/>UNDP<text:s/>Indonesia<text:s/>country<text:s/>programme<text:s/>spent<text:s/>$78.1m<text:s/>in<text:s/>2022,<text:s/>of<text:s/>which<text:s/>it<text:s/>estimates<text:s/>65%<text:s/>to<text:s/>be<text:s/>allocated<text:s/>to<text:s/>environment<text:s/>and<text:s/>climate.<text:s/></text:span></text:p>
        </text:list-item>
        <text:list-item>
          <text:p text:style-name="P403"><text:span text:style-name="T403_1">UNDP<text:s/>had<text:s/></text:span><text:span text:style-name="T403_2">implemented<text:s/>the<text:s/>G</text:span><text:span text:style-name="T403_3">ood<text:s/>Growth<text:s/>Partnership</text:span><text:span text:style-name="T403_4"><text:note text:note-class="footnote"><text:note-citation/><text:note-body><text:p text:style-name="P404"><text:span text:style-name="T404_1"><text:s/></text:span><text:span text:style-name="T404_2"><text:a xlink:type="simple" xlink:href="https://goodgrowthpartnership.org/"><text:span text:style-name="T404_3">Good<text:s/>Growth<text:s/>Partnership<text:s/>–<text:s/>United<text:s/>Nations</text:span></text:a></text:span></text:p></text:note-body></text:note></text:span><text:span text:style-name="T404_4"><text:s/>–<text:s/>taking<text:s/>deforestation<text:s/>out<text:s/>of<text:s/>soy,<text:s/>palm<text:s/>oil<text:s/>and<text:s/>beef<text:s/>supply<text:s/>chain,<text:s/>working<text:s/>globally<text:s/>as<text:s/>well<text:s/>as<text:s/>in<text:s/>Indonesia,<text:s/>Liberia,<text:s/>Brazil<text:s/>and<text:s/>Paraguay<text:s/>–<text:s/>partnership<text:s/>between<text:s/>UNDP,<text:s/>CI,<text:s/>UNEP,<text:s/>WWF<text:s/>and<text:s/>World<text:s/>Bank/International<text:s/>Finance<text:s/>Corporation</text:span><text:span text:style-name="T404_5">.</text:span></text:p>
        </text:list-item>
        <text:list-item>
          <text:p text:style-name="P405"><text:span text:style-name="T405_1">UNDP<text:s/>is<text:s/>implementing<text:s/></text:span><text:span text:style-name="T405_2">Food<text:s/>Systems,<text:s/>Land<text:s/>Use<text:s/>Change<text:s/>and<text:s/>Restoration<text:s/>(FOLUR)</text:span><text:span text:style-name="T405_3"><text:note text:note-class="footnote"><text:note-citation/><text:note-body><text:p text:style-name="P406"><text:span text:style-name="T406_1"><text:s/></text:span><text:span text:style-name="T406_2"><text:a xlink:type="simple" xlink:href="https://www.undp.org/facs/food-systems-land-use-and-restoration-folur"><text:span text:style-name="T406_3">Food<text:s/>Systems,<text:s/>Land<text:s/>Use<text:s/>and<text:s/>Restoration<text:s/>(FOLUR)<text:s/>|<text:s/>United<text:s/>Nations<text:s/>Development<text:s/>Programme<text:s/>(undp.org)</text:span></text:a></text:span></text:p></text:note-body></text:note></text:span><text:span text:style-name="T406_4"><text:s/>Impact<text:s/>Program<text:s/>–<text:s/></text:span><text:span text:style-name="T406_5">a<text:s/>$345<text:s/>million<text:s/>programme<text:s/>supported<text:s/>by<text:s/>the<text:s/>Global<text:s/>Environment<text:s/>Facility<text:s/>(GEF)<text:s/>and<text:s/>led<text:s/>by<text:s/>the<text:s/>World<text:s/>Bank<text:s/>(WB)<text:s/>that<text:s/>seeks<text:s/>to<text:s/>transform<text:s/>the<text:s/>global<text:s/>food<text:s/>system<text:s/>by<text:s/>promoting<text:s/>sustainable,<text:s/>integrated<text:s/>landscapes<text:s/>and<text:s/>efficient<text:s/>commodity<text:s/>value<text:s/>chains.<text:s/></text:span></text:p>
        </text:list-item>
        <text:list-item>
          <text:p text:style-name="P407"><text:span text:style-name="T407_1">In<text:s/>2022,<text:s/>UNDP<text:s/>worked<text:s/>in<text:s/>support<text:s/>of<text:s/>the<text:s/></text:span><text:span text:style-name="T407_2">GoI’s</text:span><text:span text:style-name="T407_3"><text:s/>2030<text:s/>FoLU<text:s/>Net<text:s/>Sink<text:s/>plans<text:s/>and<text:s/>disbursed<text:s/>$46m<text:s/>through<text:s/>a<text:s/>performance-based<text:s/>modality<text:s/>to<text:s/>the<text:s/>IEF.<text:s/>This<text:s/>in<text:s/>the<text:s/>context<text:s/>of<text:s/>Green<text:s/>Climate<text:s/>Fund<text:s/>(GCF)<text:s/>$103m<text:s/>results-based<text:s/>payments<text:s/>for<text:s/>past<text:s/>emissions<text:s/>reductions<text:s/>(2014-2016)<text:s/>from<text:s/>the<text:s/>FoLU<text:s/>sector<text:s/>(UNDP<text:s/>is<text:s/>an<text:s/>accredited<text:s/>entity<text:s/>of<text:s/>the<text:s/>GCF).<text:s/>UNDP<text:s/>has<text:s/>proven<text:s/>ability<text:s/>to<text:s/>work<text:s/>with<text:s/></text:span><text:span text:style-name="T407_4">GoI</text:span><text:span text:style-name="T407_5">,<text:s/>and<text:s/>could<text:s/>ably<text:s/>contribute<text:s/>to<text:s/>the<text:s/>bilateral<text:s/>partnership,<text:s/>with<text:s/>adequate<text:s/>subnational<text:s/>reach.<text:s/>On<text:s/>specific<text:s/>capability<text:s/>to<text:s/>leverage<text:s/>in<text:s/>wider<text:s/>investment,<text:s/>UNDP<text:s/>Indonesia<text:s/>was<text:s/>assessed<text:s/>comparably<text:s/>to<text:s/>other<text:s/>UN<text:s/>organisations;<text:s/>and<text:s/>it<text:s/>has<text:s/>the<text:s/>capacity<text:s/>to<text:s/>call<text:s/>upon<text:s/>strong<text:s/>centralised<text:s/>resource<text:s/>for<text:s/>advice,<text:s/>and<text:s/>to<text:s/>establish<text:s/>structures<text:s/>that<text:s/>can<text:s/>bring<text:s/>in<text:s/>requisite<text:s/>expertise,<text:s/>if<text:s/>required.</text:span></text:p>
        </text:list-item>
        <text:list-item>
          <text:p text:style-name="P408"><text:bookmark-start text:name="_Ref5186831"/><text:span text:style-name="T408_1">Due<text:s/></text:span><text:span text:style-name="T408_2">Dilligence</text:span><text:span text:style-name="T408_3"><text:s/>(DD)<text:s/>was<text:s/>conducted<text:s/></text:span><text:bookmark-end text:name="_Ref5186831"/><text:span text:style-name="T408_4">in<text:s/>2023<text:s/></text:span><text:span text:style-name="T408_5">for<text:s/>UNDP<text:s/>as<text:s/>they<text:s/>established<text:s/>an<text:s/>MoU<text:s/>with<text:s/>UK<text:s/>FCDO<text:s/>to<text:s/>implement<text:s/></text:span><text:span text:style-name="T408_6">Climate<text:s/>Action<text:s/>for<text:s/>a<text:s/>Resilient<text:s/>Asia<text:s/>(</text:span><text:span text:style-name="T408_7">CARA</text:span><text:span text:style-name="T408_8">)</text:span><text:span text:style-name="T408_9"><text:s/>programme</text:span><text:span text:style-name="T408_10"><text:note text:note-class="footnote"><text:note-citation/><text:note-body><text:p text:style-name="P409"><text:span text:style-name="T409_1"><text:s/></text:span><text:span text:style-name="T409_2"><text:a xlink:type="simple" xlink:href="https://devtracker.fcdo.gov.uk/programme/GB-GOV-1-301000/summary"><text:span text:style-name="T409_3">DevTracker<text:s/>Programme<text:s/>GB-GOV-1-301000<text:s/>(fcdo.gov.uk)</text:span></text:a></text:span></text:p></text:note-body></text:note></text:span><text:span text:style-name="T409_4"><text:s/></text:span><text:span text:style-name="T409_5"><text:note text:note-class="footnote"><text:note-citation/><text:note-body><text:p text:style-name="P410"><text:span text:style-name="T410_1"><text:s/></text:span><text:span text:style-name="T410_2"><text:a xlink:type="simple" xlink:href="https://www.undp.org/asia-pacific/press-releases/uk-announces-ps20-million-support-undp-asia-pacific-boost-regional-climate-finance"><text:span text:style-name="T410_3">UK<text:s/>announces<text:s/>£20<text:s/>million<text:s/>support<text:s/>to<text:s/>UNDP<text:s/>in<text:s/>Asia-Pacific<text:s/>to<text:s/>boost<text:s/>regional<text:s/>climate<text:s/>finance<text:s/>|<text:s/>United<text:s/>Nations<text:s/>Development<text:s/>Programme</text:span></text:a></text:span></text:p></text:note-body></text:note></text:span><text:span text:style-name="T410_4">.</text:span></text:p>
        </text:list-item>
        <text:list-item>
          <text:p text:style-name="P411"><text:span text:style-name="T411_1">IISD<text:s/></text:span><text:span text:style-name="T411_2">recently<text:s/></text:span><text:span text:style-name="T411_3">(2024)<text:s/></text:span><text:span text:style-name="T411_4">implemented<text:s/>a<text:s/></text:span><text:span text:style-name="T411_5">project<text:s/>for<text:s/>BE<text:s/>Jakarta<text:s/>to<text:s/>support<text:s/>the<text:s/>Ministry<text:s/>of<text:s/>Environment<text:s/>and<text:s/>Forestry<text:s/></text:span><text:span text:style-name="T411_6">to<text:s/></text:span><text:span text:style-name="T411_7">gain<text:s/>an<text:s/>understanding<text:s/>of<text:s/></text:span><text:span text:style-name="T411_8">the</text:span><text:span text:style-name="T411_9"><text:s/>WTO<text:s/>legal<text:s/>frameworks<text:s/>and<text:s/>related<text:s/>discussions</text:span><text:span text:style-name="T411_10"><text:s/>on<text:s/>trade<text:s/>and<text:s/>environment.<text:s/></text:span><text:span text:style-name="T411_11">The<text:s/>aim<text:s/>was<text:s/></text:span><text:span text:style-name="T411_12">to<text:s/>build<text:s/>the<text:s/>knowledge<text:s/>of<text:s/>Indonesia’s<text:s/>multi-ministry<text:s/>International<text:s/>Trade<text:s/>Task<text:s/>Force<text:s/>on<text:s/>discussions<text:s/>related<text:s/>to<text:s/>trade<text:s/>and<text:s/>environment,<text:s/>with<text:s/>a<text:s/>focus<text:s/>on<text:s/>timber.</text:span><text:span text:style-name="T411_13"><text:s/>It<text:s/>included<text:s/>interviews,<text:s/>research<text:s/>support<text:s/>and<text:s/>workshops.<text:s/></text:span></text:p>
        </text:list-item>
        <text:list-item>
          <text:p text:style-name="P412"><text:span text:style-name="T412_1">The<text:s/>project<text:s/>was<text:s/>run<text:s/>very<text:s/>successfully,<text:s/>despite<text:s/>considerable<text:s/>political<text:s/>challenges<text:s/>in<text:s/>working<text:s/>with<text:s/>that<text:s/>Ministry.<text:s/>The<text:s/>Ministry<text:s/>was<text:s/>pleased<text:s/>with<text:s/>the<text:s/>outputs<text:s/>and<text:s/>requested<text:s/>further<text:s/>support<text:s/>from<text:s/>IISD.<text:s/></text:span></text:p>
        </text:list-item>
        <text:list-item>
          <text:p text:style-name="P413"><text:span text:style-name="T413_1">The<text:s/>UK<text:s/>has<text:s/>also<text:s/>provided<text:s/>core<text:s/>funding<text:s/>for<text:s/>IISD<text:s/>through<text:s/>a<text:s/>centrally<text:s/>managed<text:s/>programme,<text:s/></text:span><text:span text:style-name="T413_2">Support<text:s/>for<text:s/>the<text:s/>International<text:s/>Institute<text:s/>for<text:s/>Sustainable<text:s/>Development<text:s/>to<text:s/>help<text:s/>developing<text:s/>countries<text:s/>contribute<text:s/>more<text:s/>effectively<text:s/></text:span><text:span text:style-name="T413_3">in</text:span><text:span text:style-name="T413_4"><text:s/>the<text:s/>WTO,<text:s/>through<text:s/>technical<text:s/>support<text:s/>and<text:s/>enhanced<text:s/>communications</text:span><text:span text:style-name="T413_5"><text:note text:note-class="footnote"><text:note-citation/><text:note-body><text:p text:style-name="P414"><text:span text:style-name="T414_1"><text:s/></text:span><text:span text:style-name="T414_2"><text:a xlink:type="simple" xlink:href="https://devtracker.fcdo.gov.uk/programme/GB-GOV-1-300845/summary"><text:span text:style-name="T414_3">https://devtracker.fcdo.gov.uk/programme/GB-GOV-1-300845/summary</text:span></text:a></text:span><text:span text:style-name="T414_4"><text:s/></text:span></text:p></text:note-body></text:note></text:span><text:span text:style-name="T414_5">.</text:span><text:span text:style-name="T414_6"><text:s/></text:span><text:span text:style-name="T414_7">IISD<text:s/>spent<text:s/>£1.58m<text:s/>(93%)<text:s/>of<text:s/>its<text:s/>projected<text:s/>£1.7m<text:s/>budget.<text:s/></text:span><text:span text:style-name="T414_8">A<text:s/>due<text:s/>diligence<text:s/>was<text:s/>conducted<text:s/>to<text:s/>support<text:s/>this<text:s/>programme.<text:s/></text:span></text:p>
        </text:list-item>
      </text:list>
      <text:p text:style-name="P415"><text:span text:style-name="T415_1">Value<text:s/>for<text:s/>money<text:s/>through<text:s/>procurement</text:span><text:span text:style-name="T415_2"><text:s/></text:span></text:p>
      <text:list text:style-name="LS4" xml:id="list116" text:continue-list="list106">
        <text:list-item>
          <text:p text:style-name="P416"><text:span text:style-name="T416_1">Management<text:s/>costs<text:s/>under<text:s/>the<text:s/>current<text:s/>programme<text:s/>amount<text:s/>to<text:s/></text:span><text:span text:style-name="T416_2">9</text:span><text:span text:style-name="T416_3">%</text:span><text:span text:style-name="T416_4">,<text:s/>a</text:span><text:span text:style-name="T416_5"><text:s/></text:span><text:span text:style-name="T416_6">flat<text:s/>rate<text:s/>management<text:s/>charge<text:s/>and<text:s/>the<text:s/>remainder<text:s/>comprises<text:s/>fee<text:s/>rates<text:s/>for<text:s/>supporting<text:s/>personnel.</text:span><text:span text:style-name="T416_7"><text:s/></text:span><text:span text:style-name="T416_8">IISD,<text:s/>through<text:s/></text:span><text:span text:style-name="T416_9">the</text:span><text:span text:style-name="T416_10"><text:s/></text:span><text:span text:style-name="T416_11">support</text:span><text:span text:style-name="T416_12"><text:s/>programme<text:s/></text:span><text:span text:style-name="T416_13">referenced<text:s/>above<text:s/></text:span><text:span text:style-name="T416_14">charged<text:s/></text:span><text:span text:style-name="T416_15">less<text:s/>than<text:s/>10%<text:s/>from<text:s/>the<text:s/>total<text:s/>funding<text:s/>for<text:s/>direct<text:s/>administration<text:s/>and<text:s/>management<text:s/>cost</text:span><text:span text:style-name="T416_16"><text:note text:note-class="footnote"><text:note-citation/><text:note-body><text:p text:style-name="P417"><text:span text:style-name="T417_1"><text:s/></text:span><text:span text:style-name="T417_2"><text:a xlink:type="simple" xlink:href="https://devtracker.fcdo.gov.uk/programme/GB-GOV-1-300845/documents"><text:span text:style-name="T417_3">DevTracker<text:s/>Programme<text:s/>GB-GOV-1-300845<text:s/>Documents<text:s/>(fcdo.gov.uk)</text:span></text:a></text:span></text:p></text:note-body></text:note></text:span><text:span text:style-name="T417_4">.<text:s/></text:span><text:span text:style-name="T417_5">O</text:span><text:span text:style-name="T417_6">ther<text:s/>NGOs<text:s/>funded<text:s/>by<text:s/></text:span><text:span text:style-name="T417_7">FCDO</text:span><text:span text:style-name="T417_8"><text:s/>identified<text:s/>in<text:s/>the<text:s/>appraisal<text:s/>case</text:span><text:span text:style-name="T417_9"><text:s/>charge<text:s/>a<text:s/>management<text:s/>fee<text:s/>in<text:s/>the<text:s/>region<text:s/>of<text:s/>1</text:span><text:span text:style-name="T417_10">1.5</text:span><text:span text:style-name="T417_11">%</text:span><text:span text:style-name="T417_12">.</text:span><text:span text:style-name="T417_13"><text:s/></text:span></text:p>
        </text:list-item>
      </text:list>
      <text:p text:style-name="P418"/>
      <text:list text:style-name="LS3" xml:id="list117" text:continue-list="list0">
        <text:list-item>
          <text:h text:style-name="P419" text:outline-level="2"><text:span text:style-name="T419_1">Financial<text:s/>Case</text:span><text:span text:style-name="T419_2"><text:s/></text:span></text:h>
        </text:list-item>
      </text:list>
      <text:list text:style-name="LS4" xml:id="list118" text:continue-list="list106">
        <text:list-item>
          <text:p text:style-name="P420"><text:span text:style-name="T420_1">The<text:s/>Financial<text:s/>Case<text:s/>establishes<text:s/>that<text:s/>the<text:s/>preferred<text:s/>option<text:s/>identified<text:s/>in<text:s/>the<text:s/>Appraisal<text:s/>Case<text:s/>is<text:s/>affordable<text:s/>and<text:s/>that<text:s/>the<text:s/>principles<text:s/>of<text:s/>sound<text:s/>financial<text:s/>management<text:s/>for<text:s/>public<text:s/>funds<text:s/>are<text:s/>followed.<text:s/></text:span></text:p>
        </text:list-item>
      </text:list>
      <text:p text:style-name="P421"><text:span text:style-name="T421_1">Cost<text:s/>overview,<text:s/>including<text:s/>profiling<text:s/>and<text:s/>planning</text:span></text:p>
      <text:list text:style-name="LS4" xml:id="list119" text:continue-list="list106">
        <text:list-item>
          <text:p text:style-name="P422"><text:span text:style-name="T422_1">The<text:s/>programme<text:s/>budget<text:s/>is<text:s/>£</text:span><text:span text:style-name="T422_2">5</text:span><text:span text:style-name="T422_3">,</text:span><text:span text:style-name="T422_4">0</text:span><text:span text:style-name="T422_5">00,000<text:s/>for<text:s/></text:span><text:span text:style-name="T422_6">4</text:span><text:span text:style-name="T422_7"><text:s/>year</text:span><text:span text:style-name="T422_8">s,</text:span><text:span text:style-name="T422_9"><text:s/>commencing<text:s/></text:span><text:span text:style-name="T422_10">June</text:span><text:span text:style-name="T422_11"><text:s/>2024</text:span><text:span text:style-name="T422_12"><text:s/>and<text:s/>ending<text:s/></text:span><text:span text:style-name="T422_13">April</text:span><text:span text:style-name="T422_14"><text:s/>202</text:span><text:span text:style-name="T422_15">8</text:span><text:span text:style-name="T422_16">,<text:s/>although<text:s/>the<text:s/>Business<text:s/>Case<text:s/>end<text:s/>date<text:s/>is<text:s/>being<text:s/>set<text:s/>to<text:s/></text:span><text:span text:style-name="T422_17">December</text:span><text:span text:style-name="T422_18"><text:s/>202</text:span><text:span text:style-name="T422_19">8</text:span><text:span text:style-name="T422_20"><text:s/>to<text:s/>provide<text:s/>the<text:s/>means<text:s/>to<text:s/>accommodate<text:s/>slippages<text:s/>–<text:s/>a<text:s/>reasonable<text:s/>possibility<text:s/>given<text:s/>the<text:s/>complexities<text:s/>and<text:s/>inherent<text:s/>uncertainties<text:s/>in<text:s/>the<text:s/>sector.<text:s/>100%<text:s/>of<text:s/>the<text:s/>budget<text:s/>is<text:s/>Resource<text:s/>Departmental<text:s/>Expenditure<text:s/>Limit<text:s/>(RDEL)</text:span><text:span text:style-name="T422_21"><text:note text:note-class="footnote"><text:note-citation/><text:note-body><text:p text:style-name="P423"><text:span text:style-name="T423_1"><text:s/></text:span><text:span text:style-name="T423_2"><text:a xlink:type="simple" xlink:href="https://www.gov.uk/government/publications/how-to-understand-public-sector-spending/how-to-understand-public-sector-spending"><text:span text:style-name="T423_3">https://www.gov.uk/government/publications/how-to-understand-public-sector-spending/how-to-understand-public-sector-spending</text:span></text:a></text:span><text:span text:style-name="T423_4">.<text:s/></text:span></text:p></text:note-body></text:note></text:span><text:span text:style-name="T423_5">,<text:s/>will<text:s/>count<text:s/>as<text:s/>UK<text:s/>International<text:s/>Climate<text:s/>Finance<text:s/>(ICF)</text:span><text:span text:style-name="T423_6"><text:note text:note-class="footnote"><text:note-citation/><text:note-body><text:p text:style-name="P424"><text:span text:style-name="T424_1"><text:s/></text:span><text:span text:style-name="T424_2"><text:a xlink:type="simple" xlink:href="https://www.gov.uk/guidance/international-climate-finance"><text:span text:style-name="T424_3">https://www.gov.uk/guidance/international-climate-finance</text:span></text:a></text:span><text:span text:style-name="T424_4">.<text:s/></text:span></text:p></text:note-body></text:note></text:span><text:span text:style-name="T424_5">,<text:s/>and<text:s/>is<text:s/>Official<text:s/>Development<text:s/>Assistance<text:s/>(ODA)</text:span><text:span text:style-name="T424_6"><text:note text:note-class="footnote"><text:note-citation/><text:note-body><text:p text:style-name="P425"><text:span text:style-name="T425_1"><text:s/></text:span><text:span text:style-name="T425_2"><text:a xlink:type="simple" xlink:href="https://www.gov.uk/government/publications/official-development-assistance/official-development-assistance"><text:span text:style-name="T425_3">https://www.gov.uk/government/publications/official-development-assistance/official-development-assistance</text:span></text:a></text:span><text:span text:style-name="T425_4">.<text:s/></text:span></text:p></text:note-body></text:note></text:span><text:span text:style-name="T425_5"><text:s/>eligible.<text:s/>None<text:s/>of<text:s/>the<text:s/>costs<text:s/>comprise<text:s/>Financial<text:s/>Aid.</text:span></text:p>
        </text:list-item>
        <text:list-item>
          <text:p text:style-name="P426"><text:span text:style-name="T426_1">The<text:s/>summary,<text:s/>indicative<text:s/>budget<text:s/>profile<text:s/>is<text:s/>outlined<text:s/>in<text:s/>the<text:s/>table<text:s/>below</text:span><text:span text:style-name="T426_2">:</text:span></text:p>
        </text:list-item>
      </text:list>
      <text:p text:style-name="P427"/>
      <table:table table:style-name="Table6"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row table:style-name="Row29">
          <table:table-cell table:style-name="Cell84">
            <text:p text:style-name="P428"/>
          </table:table-cell>
          <table:table-cell table:style-name="Cell85">
            <text:p text:style-name="P429"><text:span text:style-name="T429_1">FY2024<text:s/>-<text:s/>2025</text:span></text:p>
          </table:table-cell>
          <table:table-cell table:style-name="Cell86">
            <text:p text:style-name="P430"><text:span text:style-name="T430_1">FY2025<text:s/>-<text:s/>2026</text:span></text:p>
          </table:table-cell>
          <table:table-cell table:style-name="Cell87">
            <text:p text:style-name="P431"><text:span text:style-name="T431_1">FY2026<text:s/>-<text:s/>2027</text:span></text:p>
          </table:table-cell>
          <table:table-cell table:style-name="Cell88">
            <text:p text:style-name="P432"><text:span text:style-name="T432_1">FY2027<text:s/>-<text:s/>2028</text:span></text:p>
          </table:table-cell>
          <table:table-cell table:style-name="Cell89">
            <text:p text:style-name="P433"><text:span text:style-name="T433_1">FY<text:s/>2028-2029</text:span></text:p>
          </table:table-cell>
          <table:table-cell table:style-name="Cell90">
            <text:p text:style-name="P434"><text:span text:style-name="T434_1">Total</text:span></text:p>
          </table:table-cell>
        </table:table-row>
        <table:table-row table:style-name="Row30">
          <table:table-cell table:style-name="Cell91">
            <text:p text:style-name="P435"><text:span text:style-name="T435_1">(A)<text:s/>Direct<text:s/>costs</text:span></text:p>
          </table:table-cell>
          <table:table-cell table:style-name="Cell92">
            <text:p text:style-name="P436"/>
          </table:table-cell>
          <table:table-cell table:style-name="Cell93">
            <text:p text:style-name="P437"/>
          </table:table-cell>
          <table:table-cell table:style-name="Cell94">
            <text:p text:style-name="P438"/>
          </table:table-cell>
          <table:table-cell table:style-name="Cell95">
            <text:p text:style-name="P439"/>
          </table:table-cell>
          <table:table-cell table:style-name="Cell96">
            <text:p text:style-name="P440"/>
          </table:table-cell>
          <table:table-cell table:style-name="Cell97">
            <text:p text:style-name="P441"/>
          </table:table-cell>
        </table:table-row>
        <table:table-row table:style-name="Row31">
          <table:table-cell table:style-name="Cell98">
            <text:p text:style-name="P442"><text:span text:style-name="T442_1">Component<text:s/>1</text:span></text:p>
          </table:table-cell>
          <table:table-cell table:style-name="Cell99">
            <text:p text:style-name="P443"><text:span text:style-name="T443_1">150,000</text:span></text:p>
          </table:table-cell>
          <table:table-cell table:style-name="Cell100">
            <text:p text:style-name="P444"><text:span text:style-name="T444_1">450,000</text:span></text:p>
          </table:table-cell>
          <table:table-cell table:style-name="Cell101">
            <text:p text:style-name="P445"><text:span text:style-name="T445_1">450,000</text:span></text:p>
          </table:table-cell>
          <table:table-cell table:style-name="Cell102">
            <text:p text:style-name="P446"><text:span text:style-name="T446_1">300,000</text:span></text:p>
          </table:table-cell>
          <table:table-cell table:style-name="Cell103">
            <text:p text:style-name="P447"><text:span text:style-name="T447_1">150,000</text:span></text:p>
          </table:table-cell>
          <table:table-cell table:style-name="Cell104">
            <text:p text:style-name="P448"><text:span text:style-name="T448_1">1,500,000</text:span></text:p>
          </table:table-cell>
        </table:table-row>
        <table:table-row table:style-name="Row32">
          <table:table-cell table:style-name="Cell105">
            <text:p text:style-name="P449"><text:span text:style-name="T449_1">Component<text:s/>2</text:span></text:p>
          </table:table-cell>
          <table:table-cell table:style-name="Cell106">
            <text:p text:style-name="P450"><text:span text:style-name="T450_1">75,000</text:span></text:p>
          </table:table-cell>
          <table:table-cell table:style-name="Cell107">
            <text:p text:style-name="P451"><text:span text:style-name="T451_1">225,000</text:span></text:p>
          </table:table-cell>
          <table:table-cell table:style-name="Cell108">
            <text:p text:style-name="P452"><text:span text:style-name="T452_1">225,000</text:span></text:p>
          </table:table-cell>
          <table:table-cell table:style-name="Cell109">
            <text:p text:style-name="P453"><text:span text:style-name="T453_1">150,000</text:span></text:p>
          </table:table-cell>
          <table:table-cell table:style-name="Cell110">
            <text:p text:style-name="P454"><text:span text:style-name="T454_1">75,000</text:span></text:p>
          </table:table-cell>
          <table:table-cell table:style-name="Cell111">
            <text:p text:style-name="P455"><text:span text:style-name="T455_1">750,000</text:span></text:p>
          </table:table-cell>
        </table:table-row>
        <table:table-row table:style-name="Row33">
          <table:table-cell table:style-name="Cell112">
            <text:p text:style-name="P456"><text:span text:style-name="T456_1">Component<text:s/>3</text:span></text:p>
          </table:table-cell>
          <table:table-cell table:style-name="Cell113">
            <text:p text:style-name="P457"><text:span text:style-name="T457_1">18</text:span><text:span text:style-name="T457_2">0,000</text:span></text:p>
          </table:table-cell>
          <table:table-cell table:style-name="Cell114">
            <text:p text:style-name="P458"><text:span text:style-name="T458_1">1</text:span><text:span text:style-name="T458_2">25</text:span><text:span text:style-name="T458_3">,000</text:span></text:p>
          </table:table-cell>
          <table:table-cell table:style-name="Cell115">
            <text:p text:style-name="P459"><text:span text:style-name="T459_1">1</text:span><text:span text:style-name="T459_2">25</text:span><text:span text:style-name="T459_3">,000</text:span></text:p>
          </table:table-cell>
          <table:table-cell table:style-name="Cell116">
            <text:p text:style-name="P460"><text:span text:style-name="T460_1">215</text:span><text:span text:style-name="T460_2">,000</text:span></text:p>
          </table:table-cell>
          <table:table-cell table:style-name="Cell117">
            <text:p text:style-name="P461"><text:span text:style-name="T461_1">1</text:span><text:span text:style-name="T461_2">25</text:span><text:span text:style-name="T461_3">,000</text:span></text:p>
          </table:table-cell>
          <table:table-cell table:style-name="Cell118">
            <text:p text:style-name="P462"><text:span text:style-name="T462_1">77</text:span><text:span text:style-name="T462_2">0,000</text:span></text:p>
          </table:table-cell>
        </table:table-row>
        <table:table-row table:style-name="Row34">
          <table:table-cell table:style-name="Cell119">
            <text:p text:style-name="P463"><text:span text:style-name="T463_1">Component<text:s/>4</text:span></text:p>
          </table:table-cell>
          <table:table-cell table:style-name="Cell120">
            <text:p text:style-name="P464"><text:span text:style-name="T464_1">180,000</text:span></text:p>
          </table:table-cell>
          <table:table-cell table:style-name="Cell121">
            <text:p text:style-name="P465"><text:span text:style-name="T465_1">100,000</text:span></text:p>
          </table:table-cell>
          <table:table-cell table:style-name="Cell122">
            <text:p text:style-name="P466"><text:span text:style-name="T466_1">100,000</text:span></text:p>
          </table:table-cell>
          <table:table-cell table:style-name="Cell123">
            <text:p text:style-name="P467"><text:span text:style-name="T467_1">1</text:span><text:span text:style-name="T467_2">00</text:span><text:span text:style-name="T467_3">,000</text:span></text:p>
          </table:table-cell>
          <table:table-cell table:style-name="Cell124">
            <text:p text:style-name="P468"><text:span text:style-name="T468_1"><text:s text:c="3"/>1</text:span><text:span text:style-name="T468_2">0</text:span><text:span text:style-name="T468_3">0,000</text:span></text:p>
          </table:table-cell>
          <table:table-cell table:style-name="Cell125">
            <text:p text:style-name="P469"><text:span text:style-name="T469_1">58</text:span><text:span text:style-name="T469_2">0,000</text:span></text:p>
          </table:table-cell>
        </table:table-row>
        <table:table-row table:style-name="Row35">
          <table:table-cell table:style-name="Cell126">
            <text:p text:style-name="P470"><text:span text:style-name="T470_1">KM,<text:s/>M&amp;E</text:span></text:p>
          </table:table-cell>
          <table:table-cell table:style-name="Cell127">
            <text:p text:style-name="P471"><text:span text:style-name="T471_1">50,000</text:span></text:p>
          </table:table-cell>
          <table:table-cell table:style-name="Cell128">
            <text:p text:style-name="P472"><text:span text:style-name="T472_1">150,000</text:span></text:p>
          </table:table-cell>
          <table:table-cell table:style-name="Cell129">
            <text:p text:style-name="P473"><text:span text:style-name="T473_1">150,000</text:span></text:p>
          </table:table-cell>
          <table:table-cell table:style-name="Cell130">
            <text:p text:style-name="P474"><text:span text:style-name="T474_1">100,000</text:span></text:p>
          </table:table-cell>
          <table:table-cell table:style-name="Cell131">
            <text:p text:style-name="P475"><text:span text:style-name="T475_1">50,000</text:span></text:p>
          </table:table-cell>
          <table:table-cell table:style-name="Cell132">
            <text:p text:style-name="P476"><text:span text:style-name="T476_1">500,000</text:span></text:p>
          </table:table-cell>
        </table:table-row>
        <table:table-row table:style-name="Row36">
          <table:table-cell table:style-name="Cell133">
            <text:p text:style-name="P477"><text:span text:style-name="T477_1">Project<text:s/>Management</text:span></text:p>
          </table:table-cell>
          <table:table-cell table:style-name="Cell134">
            <text:p text:style-name="P478"><text:span text:style-name="T478_1">6</text:span><text:span text:style-name="T478_2">5,000</text:span></text:p>
          </table:table-cell>
          <table:table-cell table:style-name="Cell135">
            <text:p text:style-name="P479"><text:span text:style-name="T479_1">100</text:span><text:span text:style-name="T479_2">,000</text:span></text:p>
          </table:table-cell>
          <table:table-cell table:style-name="Cell136">
            <text:p text:style-name="P480"><text:span text:style-name="T480_1">100</text:span><text:span text:style-name="T480_2">,000</text:span></text:p>
          </table:table-cell>
          <table:table-cell table:style-name="Cell137">
            <text:p text:style-name="P481"><text:span text:style-name="T481_1">85</text:span><text:span text:style-name="T481_2">,000</text:span></text:p>
          </table:table-cell>
          <table:table-cell table:style-name="Cell138">
            <text:p text:style-name="P482"><text:span text:style-name="T482_1">50</text:span><text:span text:style-name="T482_2">,000</text:span></text:p>
          </table:table-cell>
          <table:table-cell table:style-name="Cell139">
            <text:p text:style-name="P483"><text:span text:style-name="T483_1">40</text:span><text:span text:style-name="T483_2">0,000</text:span></text:p>
          </table:table-cell>
        </table:table-row>
        <table:table-row table:style-name="Row37">
          <table:table-cell table:style-name="Cell140">
            <text:p text:style-name="P484"><text:span text:style-name="T484_1">In-sourced</text:span></text:p>
          </table:table-cell>
          <table:table-cell table:style-name="Cell141">
            <text:p text:style-name="P485"><text:span text:style-name="T485_1">62,000</text:span></text:p>
          </table:table-cell>
          <table:table-cell table:style-name="Cell142">
            <text:p text:style-name="P486"><text:span text:style-name="T486_1">119,500</text:span></text:p>
          </table:table-cell>
          <table:table-cell table:style-name="Cell143">
            <text:p text:style-name="P487"><text:span text:style-name="T487_1">119,500</text:span></text:p>
          </table:table-cell>
          <table:table-cell table:style-name="Cell144">
            <text:p text:style-name="P488"><text:span text:style-name="T488_1">119,500</text:span></text:p>
          </table:table-cell>
          <table:table-cell table:style-name="Cell145">
            <text:p text:style-name="P489"><text:span text:style-name="T489_1">74,500</text:span></text:p>
          </table:table-cell>
          <table:table-cell table:style-name="Cell146">
            <text:p text:style-name="P490"><text:span text:style-name="T490_1">495,000</text:span></text:p>
          </table:table-cell>
        </table:table-row>
        <table:table-row table:style-name="Row38">
          <table:table-cell table:style-name="Cell147">
            <text:p text:style-name="P491"><text:span text:style-name="T491_1">Design<text:s/>budget</text:span></text:p>
          </table:table-cell>
          <table:table-cell table:style-name="Cell148">
            <text:p text:style-name="P492"><text:span text:style-name="T492_1">5,000</text:span></text:p>
          </table:table-cell>
          <table:table-cell table:style-name="Cell149">
            <text:p text:style-name="P493"><text:span text:style-name="T493_1">-</text:span></text:p>
          </table:table-cell>
          <table:table-cell table:style-name="Cell150">
            <text:p text:style-name="P494"><text:span text:style-name="T494_1">-</text:span></text:p>
          </table:table-cell>
          <table:table-cell table:style-name="Cell151">
            <text:p text:style-name="P495"><text:span text:style-name="T495_1">-</text:span></text:p>
          </table:table-cell>
          <table:table-cell table:style-name="Cell152">
            <text:p text:style-name="P496"><text:span text:style-name="T496_1">-</text:span></text:p>
          </table:table-cell>
          <table:table-cell table:style-name="Cell153">
            <text:p text:style-name="P497"><text:span text:style-name="T497_1">5,000</text:span></text:p>
          </table:table-cell>
        </table:table-row>
        <table:table-row table:style-name="Row39">
          <table:table-cell table:style-name="Cell154">
            <text:p text:style-name="P498"><text:span text:style-name="T498_1">TOTAL</text:span></text:p>
          </table:table-cell>
          <table:table-cell table:style-name="Cell155">
            <text:p text:style-name="P499"><text:span text:style-name="T499_1">76</text:span><text:span text:style-name="T499_2">7</text:span><text:span text:style-name="T499_3">,000</text:span></text:p>
          </table:table-cell>
          <table:table-cell table:style-name="Cell156">
            <text:p text:style-name="P500"><text:span text:style-name="T500_1">1,269,500</text:span></text:p>
          </table:table-cell>
          <table:table-cell table:style-name="Cell157">
            <text:p text:style-name="P501"><text:span text:style-name="T501_1">1,269,500</text:span></text:p>
          </table:table-cell>
          <table:table-cell table:style-name="Cell158">
            <text:p text:style-name="P502"><text:span text:style-name="T502_1">1,069,500</text:span></text:p>
          </table:table-cell>
          <table:table-cell table:style-name="Cell159">
            <text:p text:style-name="P503"><text:span text:style-name="T503_1">624,500</text:span></text:p>
          </table:table-cell>
          <table:table-cell table:style-name="Cell160">
            <text:p text:style-name="P504"><text:span text:style-name="T504_1">5,000</text:span><text:span text:style-name="T504_2">,000</text:span></text:p>
          </table:table-cell>
        </table:table-row>
      </table:table>
      <text:p text:style-name="P505"><text:span text:style-name="T505_1">Programme-funded<text:s/>positions<text:s/>are<text:s/>required<text:s/>to<text:s/>aid<text:s/>effective<text:s/>programme<text:s/>delivery<text:s/>and<text:s/>strengthen<text:s/>capacity<text:s/>within<text:s/>the<text:s/>Ministries,<text:s/>given<text:s/>the<text:s/>size<text:s/>of<text:s/>the<text:s/>UK’s<text:s/>investment<text:s/>and<text:s/>the<text:s/>nascent<text:s/>development<text:s/>of<text:s/>the<text:s/>fund.<text:s/>Two<text:s/>programme<text:s/>funded<text:s/>staff<text:s/>members<text:s/>will<text:s/>be<text:s/>funded<text:s/>by<text:s/>the<text:s/>programme<text:s/>at<text:s/>G7<text:s/>level<text:s/>to<text:s/>provide<text:s/>high<text:s/>quality<text:s/>advice.<text:s/></text:span><text:span text:style-name="T505_2">The<text:s/>G7<text:s/></text:span><text:span text:style-name="T505_3">for<text:s/>agriculture<text:s/>components</text:span><text:span text:style-name="T505_4"><text:s/>would<text:s/>work<text:s/>within<text:s/>Coordinating<text:s/>Ministry<text:s/>for<text:s/>Economic<text:s/>Affairs<text:s/></text:span><text:span text:style-name="T505_5">in<text:s/>a<text:s/>sustainable<text:s/>palm<text:s/>coordination<text:s/>office<text:s/>in<text:s/>Ministry<text:s/>of<text:s/>Agriculture</text:span><text:span text:style-name="T505_6"><text:s/>and<text:s/></text:span><text:span text:style-name="T505_7">the<text:s/>G7<text:s/>for<text:s/>critical<text:s/>minerals<text:s/>would<text:s/>work<text:s/></text:span><text:span text:style-name="T505_8">closely<text:s/>with</text:span><text:span text:style-name="T505_9"><text:s/>Ministry<text:s/>of<text:s/>Energy<text:s/>and<text:s/></text:span><text:span text:style-name="T505_10">Mineral</text:span><text:span text:style-name="T505_11"><text:s/>Resources</text:span><text:span text:style-name="T505_12"><text:s/>but<text:s/></text:span><text:span text:style-name="T505_13">based<text:s/>in<text:s/>British<text:s/>Embassy<text:s/>Jakarta.<text:s/>Both<text:s/>positions<text:s/>will<text:s/></text:span><text:span text:style-name="T505_14">also<text:s/>report<text:s/>to<text:s/>SRO.<text:s/>The<text:s/>programme-funded<text:s/>staff<text:s/>would<text:s/>be<text:s/>the<text:s/>foundation<text:s/>of<text:s/>a<text:s/>small<text:s/>office<text:s/>in<text:s/></text:span><text:span text:style-name="T505_15">the</text:span><text:span text:style-name="T505_16"><text:s/></text:span><text:span text:style-name="T505_17">Ministries.</text:span></text:p>
      <text:p text:style-name="P506"/>
      <table:table table:style-name="Table7"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row table:style-name="Row40">
          <table:table-cell table:style-name="Cell161">
            <text:p text:style-name="P507"><text:span text:style-name="T507_1">Delivery</text:span></text:p>
          </table:table-cell>
          <table:table-cell table:style-name="Cell162">
            <text:p text:style-name="P508"><text:span text:style-name="T508_1">Geography</text:span></text:p>
          </table:table-cell>
          <table:table-cell table:style-name="Cell163">
            <text:p text:style-name="P509"><text:span text:style-name="T509_1">Job<text:s/>Family</text:span></text:p>
          </table:table-cell>
          <table:table-cell table:style-name="Cell164">
            <text:p text:style-name="P510"><text:span text:style-name="T510_1">Level</text:span></text:p>
          </table:table-cell>
          <table:table-cell table:style-name="Cell165">
            <text:p text:style-name="P511"><text:span text:style-name="T511_1">Annual<text:s/>rate*</text:span></text:p>
          </table:table-cell>
          <table:table-cell table:style-name="Cell166">
            <text:p text:style-name="P512"><text:span text:style-name="T512_1">Roles</text:span></text:p>
          </table:table-cell>
          <table:table-cell table:style-name="Cell167">
            <text:p text:style-name="P513"><text:span text:style-name="T513_1">12<text:s/></text:span><text:span text:style-name="T513_2">mths</text:span></text:p>
          </table:table-cell>
          <table:table-cell table:style-name="Cell168">
            <text:p text:style-name="P514"><text:span text:style-name="T514_1">24<text:s/></text:span><text:span text:style-name="T514_2">mths</text:span></text:p>
          </table:table-cell>
          <table:table-cell table:style-name="Cell169">
            <text:p text:style-name="P515"><text:span text:style-name="T515_1">36<text:s/></text:span><text:span text:style-name="T515_2">mths</text:span></text:p>
          </table:table-cell>
          <table:table-cell table:style-name="Cell170">
            <text:p text:style-name="P516"><text:span text:style-name="T516_1">4</text:span><text:span text:style-name="T516_2">2</text:span><text:span text:style-name="T516_3"><text:s/></text:span><text:span text:style-name="T516_4">mths</text:span></text:p>
          </table:table-cell>
        </table:table-row>
        <table:table-row table:style-name="Row41">
          <table:table-cell table:style-name="Cell171">
            <text:p text:style-name="P517"><text:span text:style-name="T517_1">Outsourced</text:span></text:p>
          </table:table-cell>
          <table:table-cell table:style-name="Cell172">
            <text:p text:style-name="P518"><text:span text:style-name="T518_1">National</text:span></text:p>
          </table:table-cell>
          <table:table-cell table:style-name="Cell173">
            <text:p text:style-name="P519"><text:span text:style-name="T519_1">Programme<text:s/>Leadership</text:span></text:p>
          </table:table-cell>
          <table:table-cell table:style-name="Cell174">
            <text:p text:style-name="P520"><text:span text:style-name="T520_1">Standard</text:span></text:p>
          </table:table-cell>
          <table:table-cell table:style-name="Cell175">
            <text:p text:style-name="P521"><text:span text:style-name="T521_1">£92,400</text:span></text:p>
          </table:table-cell>
          <table:table-cell table:style-name="Cell176">
            <text:p text:style-name="P522"><text:span text:style-name="T522_1">2</text:span></text:p>
          </table:table-cell>
          <table:table-cell table:style-name="Cell177">
            <text:p text:style-name="P523"><text:span text:style-name="T523_1">£184,800</text:span></text:p>
          </table:table-cell>
          <table:table-cell table:style-name="Cell178">
            <text:p text:style-name="P524"><text:span text:style-name="T524_1">£0.37m</text:span></text:p>
          </table:table-cell>
          <table:table-cell table:style-name="Cell179">
            <text:p text:style-name="P525"><text:span text:style-name="T525_1">£0.55m</text:span></text:p>
          </table:table-cell>
          <table:table-cell table:style-name="Cell180">
            <text:p text:style-name="P526"><text:span text:style-name="T526_1">£0.</text:span><text:span text:style-name="T526_2">65</text:span><text:span text:style-name="T526_3">m</text:span></text:p>
          </table:table-cell>
        </table:table-row>
        <table:table-row table:style-name="Row42">
          <table:table-cell table:style-name="Cell181">
            <text:p text:style-name="P527"><text:span text:style-name="T527_1">Insourced</text:span></text:p>
          </table:table-cell>
          <table:table-cell table:style-name="Cell182">
            <text:p text:style-name="P528"><text:span text:style-name="T528_1">National</text:span></text:p>
          </table:table-cell>
          <table:table-cell table:style-name="Cell183">
            <text:p text:style-name="P529"><text:span text:style-name="T529_1">Programme<text:s/>Leadership</text:span></text:p>
          </table:table-cell>
          <table:table-cell table:style-name="Cell184">
            <text:p text:style-name="P530"><text:span text:style-name="T530_1">G7</text:span></text:p>
          </table:table-cell>
          <table:table-cell table:style-name="Cell185">
            <text:p text:style-name="P531"><text:span text:style-name="T531_1">£</text:span><text:span text:style-name="T531_2">51,222</text:span></text:p>
          </table:table-cell>
          <table:table-cell table:style-name="Cell186">
            <text:p text:style-name="P532"><text:span text:style-name="T532_1">2</text:span></text:p>
          </table:table-cell>
          <table:table-cell table:style-name="Cell187">
            <text:p text:style-name="P533"><text:span text:style-name="T533_1">£10</text:span><text:span text:style-name="T533_2">2,444</text:span></text:p>
          </table:table-cell>
          <table:table-cell table:style-name="Cell188">
            <text:p text:style-name="P534"><text:span text:style-name="T534_1">£0.2m</text:span></text:p>
          </table:table-cell>
          <table:table-cell table:style-name="Cell189">
            <text:p text:style-name="P535"><text:span text:style-name="T535_1">£0.</text:span><text:span text:style-name="T535_2">3</text:span><text:span text:style-name="T535_3">1</text:span><text:span text:style-name="T535_4">m</text:span></text:p>
          </table:table-cell>
          <table:table-cell table:style-name="Cell190">
            <text:p text:style-name="P536"><text:span text:style-name="T536_1">£</text:span><text:span text:style-name="T536_2">0.</text:span><text:span text:style-name="T536_3">3</text:span><text:span text:style-name="T536_4">5</text:span><text:span text:style-name="T536_5">m</text:span></text:p>
          </table:table-cell>
        </table:table-row>
        <table:table-row table:style-name="Row43">
          <table:table-cell table:style-name="Cell191" table:number-columns-spanned="6">
            <text:p text:style-name="P537"><text:span text:style-name="T537_1">*To<text:s/>enable<text:s/>a<text:s/>like<text:s/>for<text:s/>like<text:s/>cost<text:s/>comparison<text:s/>between<text:s/>FCDO<text:s/>staff<text:s/>rates<text:s/>and<text:s/>those<text:s/>of<text:s/>outsourced<text:s/>suppliers,<text:s/>allowances<text:s/>that<text:s/>are<text:s/>not<text:s/>ordinarily<text:s/>included<text:s/>in<text:s/>commercial<text:s/>outsourced<text:s/>rates<text:s/>are<text:s/>removed<text:s/>from<text:s/>FCDO<text:s/>rates.<text:s text:c="2"/>Average<text:s/>figures<text:s/>are<text:s/>used<text:s/>based<text:s/>on<text:s/>data<text:s/>from<text:s/>Indonesia,<text:s/>received<text:s/>from<text:s/>HR<text:s/>hubs<text:s/>and<text:s/>the<text:s/>contracts<text:s/>database.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92" table:number-columns-spanned="2">
            <text:p text:style-name="P538"><text:span text:style-name="T538_1">Outsourced<text:s/>Total</text:span></text:p>
          </table:table-cell>
          <table:covered-table-cell/>
          <table:table-cell table:style-name="Cell193">
            <text:p text:style-name="P539"><text:span text:style-name="T539_1">£0.</text:span><text:span text:style-name="T539_2">65</text:span><text:span text:style-name="T539_3">m</text:span></text:p>
          </table:table-cell>
          <table:table-cell table:style-name="Cell194" table:number-columns-spanned="2">
            <text:p text:style-name="P540"/>
          </table:table-cell>
          <table:covered-table-cell/>
        </table:table-row>
        <table:table-row table:style-name="Row44">
          <table:table-cell table:style-name="Cell195" table:number-columns-spanned="3">
            <text:p text:style-name="P541"/>
          </table:table-cell>
          <table:covered-table-cell/>
          <table:covered-table-cell/>
          <table:table-cell table:style-name="Cell196">
            <text:p text:style-name="P542"/>
          </table:table-cell>
          <table:table-cell table:style-name="Cell197">
            <text:p text:style-name="P543"/>
          </table:table-cell>
          <table:table-cell table:style-name="Cell198">
            <text:p text:style-name="P544"/>
          </table:table-cell>
          <table:table-cell table:style-name="Cell199" table:number-columns-spanned="2">
            <text:p text:style-name="P545"><text:span text:style-name="T545_1">Insourced<text:s/>Total</text:span></text:p>
          </table:table-cell>
          <table:covered-table-cell/>
          <table:table-cell table:style-name="Cell200">
            <text:p text:style-name="P546"><text:span text:style-name="T546_1">£0.</text:span><text:span text:style-name="T546_2">3</text:span><text:span text:style-name="T546_3">5</text:span><text:span text:style-name="T546_4">m</text:span></text:p>
          </table:table-cell>
          <table:table-cell table:style-name="Cell201" table:number-columns-spanned="2">
            <text:p text:style-name="P547"/>
          </table:table-cell>
          <table:covered-table-cell/>
        </table:table-row>
        <table:table-row table:style-name="Row45">
          <table:table-cell table:style-name="Cell202">
            <text:p text:style-name="P548"/>
          </table:table-cell>
          <table:table-cell table:style-name="Cell203">
            <text:p text:style-name="P549"/>
          </table:table-cell>
          <table:table-cell table:style-name="Cell204">
            <text:p text:style-name="P550"/>
          </table:table-cell>
          <table:table-cell table:style-name="Cell205">
            <text:p text:style-name="P551"/>
          </table:table-cell>
          <table:table-cell table:style-name="Cell206">
            <text:p text:style-name="P552"/>
          </table:table-cell>
          <table:table-cell table:style-name="Cell207">
            <text:p text:style-name="P553"/>
          </table:table-cell>
          <table:table-cell table:style-name="Cell208" table:number-columns-spanned="2">
            <text:p text:style-name="P554"><text:span text:style-name="T554_1">%<text:s/>Difference</text:span></text:p>
          </table:table-cell>
          <table:covered-table-cell/>
          <table:table-cell table:style-name="Cell209">
            <text:p text:style-name="P555"><text:span text:style-name="T555_1">4</text:span><text:span text:style-name="T555_2">6</text:span><text:span text:style-name="T555_3">%</text:span></text:p>
          </table:table-cell>
          <table:table-cell table:style-name="Cell210" table:number-columns-spanned="2">
            <text:p text:style-name="P556"/>
          </table:table-cell>
          <table:covered-table-cell/>
        </table:table-row>
        <table:table-row table:style-name="Row46">
          <table:table-cell table:style-name="Cell211">
            <text:p text:style-name="P557"/>
          </table:table-cell>
          <table:table-cell table:style-name="Cell212">
            <text:p text:style-name="P558"/>
          </table:table-cell>
          <table:table-cell table:style-name="Cell213">
            <text:p text:style-name="P559"/>
          </table:table-cell>
          <table:table-cell table:style-name="Cell214">
            <text:p text:style-name="P560"/>
          </table:table-cell>
          <table:table-cell table:style-name="Cell215">
            <text:p text:style-name="P561"/>
          </table:table-cell>
          <table:table-cell table:style-name="Cell216">
            <text:p text:style-name="P562"/>
          </table:table-cell>
          <table:table-cell table:style-name="Cell217" table:number-columns-spanned="2">
            <text:p text:style-name="P563"><text:span text:style-name="T563_1">£<text:s/>Difference</text:span></text:p>
          </table:table-cell>
          <table:covered-table-cell/>
          <table:table-cell table:style-name="Cell218">
            <text:p text:style-name="P564"><text:span text:style-name="T564_1">£0.3m</text:span></text:p>
          </table:table-cell>
          <table:table-cell table:style-name="Cell219" table:number-columns-spanned="2">
            <text:p text:style-name="P565"/>
          </table:table-cell>
          <table:covered-table-cell/>
        </table:table-row>
      </table:table>
      <text:p text:style-name="P566"/>
      <text:list text:style-name="LS4" xml:id="list121" text:continue-list="list106">
        <text:list-item>
          <text:p text:style-name="P567"><text:span text:style-name="T567_1">In<text:s/>terms<text:s/>of<text:s/>efficiency,<text:s/>in-house<text:s/>PIRs<text:s/>would<text:s/>offer<text:s/>several<text:s/>benefits:<text:s/></text:span></text:p>
          <text:list>
            <text:list-item>
              <text:p text:style-name="P568"><text:span text:style-name="T568_1">FCDO<text:s/>would<text:s/>have<text:s/>greater<text:s/>control<text:s/>in<text:s/>terms<text:s/>of<text:s/>recruitment<text:s/>and<text:s/>line<text:s/>management<text:s/>of<text:s/>staff.<text:s/>The<text:s/>outsourced<text:s/>alternative<text:s/>would<text:s/>entail<text:s/>the<text:s/>contracting<text:s/>of<text:s/>experts<text:s/>through<text:s/>technical<text:s/>assistance<text:s/>projects.<text:s/>FCDO<text:s/>would<text:s/>still<text:s/>be<text:s/>involved<text:s/>if<text:s/>staff<text:s/>were<text:s/>recruited<text:s/>as<text:s/>external<text:s/>contractors,<text:s/>but<text:s/>oversight<text:s/>would<text:s/>be<text:s/>more<text:s/>indirect.<text:s/></text:span></text:p>
            </text:list-item>
            <text:list-item>
              <text:p text:style-name="P569"><text:span text:style-name="T569_1">As<text:s/>internal<text:s/>FCDO<text:s/>staff,<text:s/>PIRs<text:s/>would<text:s/>have<text:s/>better<text:s/>access<text:s/>to<text:s/>FCDO’s<text:s/>IT<text:s/>systems<text:s/>and<text:s/>organisational<text:s/>resources<text:s/>and<text:s/>structures.<text:s/>This<text:s/>would<text:s/>improve<text:s/>ways<text:s/>of<text:s/>working<text:s/>and<text:s/>make<text:s/>it<text:s/>easier<text:s/>for<text:s/>them<text:s/>to<text:s/>support<text:s/>Posts<text:s/>and<text:s/>work<text:s/>collaboratively<text:s/>together<text:s/>with<text:s/>the<text:s/>rest<text:s/>of<text:s/>the<text:s/>FGMC<text:s/>team.<text:s/></text:span></text:p>
            </text:list-item>
            <text:list-item>
              <text:p text:style-name="P570"><text:span text:style-name="T570_1">The<text:s/>deployment<text:s/>of<text:s/>country-based<text:s/>staff<text:s/>will<text:s/>ensure<text:s/>that<text:s/>they<text:s/>can<text:s/>be<text:s/>efficient<text:s/>in<text:s/>settling<text:s/>into<text:s/>their<text:s/>roles<text:s/>quickly,<text:s/>although<text:s/>this<text:s/>will<text:s/>be<text:s/>balanced<text:s/>by<text:s/>a<text:s/>need<text:s/>to<text:s/>get<text:s/>accustomed<text:s/>to<text:s/>FCDO<text:s/>systems<text:s/>and<text:s/>ways<text:s/>of<text:s/>working.</text:span></text:p>
            </text:list-item>
          </text:list>
        </text:list-item>
      </text:list>
      <text:p text:style-name="P571"/>
      <text:list text:style-name="LS4" xml:id="list125" text:continue-list="list106">
        <text:list-item>
          <text:p text:style-name="P572"><text:span text:style-name="T572_1">Funds<text:s/>will<text:s/>be<text:s/>disbursed<text:s/>to<text:s/></text:span><text:span text:style-name="T572_2">UNDP</text:span><text:span text:style-name="T572_3"><text:s/></text:span><text:span text:style-name="T572_4">and<text:s/>IISD</text:span><text:span text:style-name="T572_5"><text:s/></text:span><text:span text:style-name="T572_6">in<text:s/>GBP.<text:s/>A<text:s/>payment<text:s/>schedule,<text:s/>linked<text:s/>to<text:s/>milestones<text:s/>where<text:s/>possible,<text:s/>will<text:s/>be<text:s/>agreed<text:s/>during<text:s/>the<text:s/>inception<text:s/>phase.<text:s/>All<text:s/>payment<text:s/>requests<text:s/>will<text:s/>be<text:s/>accompanied<text:s/>by<text:s/>a<text:s/>detailed<text:s/>budget<text:s/>breakdown<text:s/>by<text:s/>outcome<text:s/>and<text:s/>output.</text:span></text:p>
        </text:list-item>
        <text:list-item>
          <text:p text:style-name="P573"><text:bookmark-start text:name="_Ref5195773"/><text:span text:style-name="T573_1">In<text:s/>addition<text:s/>to<text:s/>the<text:s/>direct<text:s/>costs<text:s/>of<text:s/>the<text:s/>programme,<text:s/></text:span><text:span text:style-name="T573_2">Embassy</text:span><text:span text:style-name="T573_3"><text:s/>will<text:s/>allocate<text:s/>the<text:s/>following<text:s/>staff<text:s/>time<text:s/>(Front-Line<text:s/>Delivery):<text:s/>0.</text:span><text:span text:style-name="T573_4">1</text:span><text:span text:style-name="T573_5"><text:s/>full-time<text:s/>equivalent<text:s/>(FTE)<text:s/>of<text:s/>a</text:span><text:span text:style-name="T573_6"><text:s/>G6</text:span><text:span text:style-name="T573_7"><text:s/>to<text:s/>act<text:s/>as<text:s/>SRO,<text:s/>0.</text:span><text:span text:style-name="T573_8">5</text:span><text:span text:style-name="T573_9"><text:s/>FTE<text:s/>of<text:s/>a<text:s/></text:span><text:span text:style-name="T573_10">G7<text:s/></text:span><text:span text:style-name="T573_11">for<text:s/></text:span><text:span text:style-name="T573_12">PRO</text:span><text:span text:style-name="T573_13">,<text:s/>and<text:s/>0.</text:span><text:span text:style-name="T573_14">25</text:span><text:span text:style-name="T573_15"><text:s/>FTE<text:s/>of<text:s/>a</text:span><text:span text:style-name="T573_16"><text:s/>HEO</text:span><text:span text:style-name="T573_17"><text:s/>for<text:s/></text:span><text:span text:style-name="T573_18">programme<text:s/>management<text:s/>and<text:s/>administration</text:span><text:span text:style-name="T573_19">.<text:s/>The</text:span><text:span text:style-name="T573_20"><text:s/>SRO<text:s/>and<text:s/>PRO<text:s/></text:span><text:span text:style-name="T573_21">costs</text:span><text:span text:style-name="T573_22"><text:s/>c</text:span><text:span text:style-name="T573_23">an</text:span><text:span text:style-name="T573_24"><text:s/>be<text:s/>accommodated<text:s/>within<text:s/>existing<text:s/>departmental<text:s/>resource<text:s/>allocations</text:span><text:span text:style-name="T573_25">,<text:s/>while<text:s/>the<text:s/>cost<text:s/>of<text:s/>H</text:span><text:span text:style-name="T573_26">EO<text:s/>will</text:span><text:span text:style-name="T573_27"><text:s/>be</text:span><text:span text:style-name="T573_28"><text:s/>part</text:span><text:span text:style-name="T573_29">-</text:span><text:span text:style-name="T573_30">funded<text:s/></text:span><text:span text:style-name="T573_31">from<text:s/>the<text:s/>insourced<text:s/>budget</text:span><text:bookmark-end text:name="_Ref5195773"/><text:span text:style-name="T573_32">.</text:span></text:p>
        </text:list-item>
      </text:list>
      <text:p text:style-name="P574"/>
      <text:list text:style-name="LS3" xml:id="list127" text:continue-list="list0">
        <text:list-item>
          <text:h text:style-name="P575" text:outline-level="2"><text:span text:style-name="T575_1">Management<text:s/>Case<text:s/></text:span></text:h>
        </text:list-item>
      </text:list>
      <text:p text:style-name="P576"/>
      <text:list text:style-name="LS4" xml:id="list128" text:continue-list="list106">
        <text:list-item>
          <text:p text:style-name="P577"><text:span text:style-name="T577_1">The<text:s/>Management<text:s/>Case<text:s/>sets<text:s/>out<text:s/>arrangements<text:s/>necessary<text:s/>for<text:s/>the<text:s/>successful<text:s/>delivery<text:s/>or<text:s/>implementation<text:s/>of<text:s/>the<text:s/>intervention,<text:s/>including<text:s/>procedures<text:s/>for<text:s/>monitoring<text:s/>and<text:s/>evaluation.</text:span></text:p>
        </text:list-item>
      </text:list>
      <text:p text:style-name="P578"><text:span text:style-name="T578_1">Management<text:s/>arrangements</text:span></text:p>
      <text:list text:style-name="LS4" xml:id="list129" text:continue-list="list106">
        <text:list-item>
          <text:p text:style-name="P579"><text:span text:style-name="T579_1">SEMESTA</text:span><text:span text:style-name="T579_2"><text:s/>will<text:s/>have<text:s/>a<text:s/>grade<text:s/>6<text:s/>SRO<text:s/>(10%)<text:s/>and<text:s/>grade<text:s/>7<text:s/>PRO<text:s/>(50%)<text:s/>who<text:s/>were<text:s/>previously<text:s/>the<text:s/>SRO<text:s/>and<text:s/>PRO<text:s/>respectively<text:s/>of<text:s/>the<text:s/>Multi-stakeholder<text:s/>Forestry<text:s/>Programme,<text:s/>a<text:s/>long-running<text:s/>timber<text:s/>policy<text:s/>programme.<text:s/></text:span><text:span text:style-name="T579_3">SEMESTA</text:span><text:span text:style-name="T579_4"><text:s/>will<text:s/>be<text:s/>programme<text:s/>managed<text:s/>by<text:s/></text:span><text:span text:style-name="T579_5">two</text:span><text:span text:style-name="T579_6"><text:s/>experienced<text:s/></text:span><text:span text:style-name="T579_7">programme<text:s/>managers</text:span><text:span text:style-name="T579_8"><text:s/>HEO<text:s/>(25%)<text:s/></text:span><text:span text:style-name="T579_9">and</text:span><text:span text:style-name="T579_10"><text:s/>EO<text:s/>(25%)</text:span><text:span text:style-name="T579_11"><text:s/></text:span><text:span text:style-name="T579_12">who<text:s/></text:span><text:span text:style-name="T579_13">are</text:span><text:span text:style-name="T579_14"><text:s/>currently<text:s/></text:span><text:span text:style-name="T579_15">managing</text:span><text:span text:style-name="T579_16"><text:s/>INAFOLU</text:span><text:span text:style-name="T579_17"><text:s/>and<text:s/>MENTARI</text:span><text:span text:style-name="T579_18">,<text:s/>the<text:s/>Embassy’s<text:s/>flagship<text:s/>nature<text:s/></text:span><text:span text:style-name="T579_19">and<text:s/>energy<text:s/></text:span><text:span text:style-name="T579_20">investment<text:s/>programme.<text:s/>The<text:s/>SRO,<text:s/>PRO<text:s/>and<text:s/>programme<text:s/>manager<text:s/>all<text:s/>have<text:s/>strong<text:s/>links<text:s/>into<text:s/>relevant<text:s/>FCDO<text:s/>and<text:s/>Defra<text:s/>teams<text:s/>responsible<text:s/>for<text:s/>delivery<text:s/>of<text:s/>key<text:s/>complementary<text:s/>programmes<text:s/>and<text:s/>policy<text:s/>issues.<text:s/></text:span></text:p>
        </text:list-item>
        <text:list-item>
          <text:p text:style-name="P580"><text:span text:style-name="T580_1">SEMESTA<text:s/>will<text:s/>also<text:s/>have<text:s/>2<text:s/>grade<text:s/></text:span><text:span text:style-name="T580_2">7</text:span><text:span text:style-name="T580_3">s</text:span><text:span text:style-name="T580_4"><text:s/></text:span><text:span text:style-name="T580_5">who</text:span><text:span text:style-name="T580_6"><text:s/></text:span><text:span text:style-name="T580_7">will<text:s/>be<text:s/>based<text:s/>inside<text:s/>the<text:s/>Ministries<text:s/>to<text:s/>allow<text:s/>coordination</text:span><text:span text:style-name="T580_8"><text:s/>for<text:s/>the<text:s/>programme.</text:span></text:p>
        </text:list-item>
      </text:list>
      <text:p text:style-name="P581"><text:span text:style-name="T581_1">Monitoring<text:s/>and<text:s/>Evaluation</text:span></text:p>
      <text:list text:style-name="LS4" xml:id="list131" text:continue-list="list106">
        <text:list-item>
          <text:p text:style-name="P582"><text:span text:style-name="T582_1">Implementing<text:s/>partners<text:s/>at<text:s/>project<text:s/>level<text:s/>will<text:s/>build<text:s/>up<text:s/>each<text:s/>project’s<text:s/>M&amp;E<text:s/>capacity.<text:s/>They<text:s/>will<text:s/>be<text:s/>required<text:s/>to<text:s/>set<text:s/>up<text:s/>project<text:s/>level<text:s/>output<text:s/>reporting<text:s/>which<text:s/>will<text:s/>contribute<text:s/>to<text:s/>the<text:s/>programme-level<text:s/>results<text:s/>framework.<text:s/>Semi-annual<text:s/>and<text:s/>annual<text:s/>reports<text:s/>will<text:s/>be<text:s/>submitted<text:s/>to<text:s/>FCDO<text:s/>by<text:s/>implementing<text:s/>partners<text:s/>to<text:s/>feed<text:s/>into<text:s/>annual<text:s/>reviews<text:s/>prepared<text:s/>by<text:s/>FCDO<text:s/>and<text:s/>the<text:s/>evaluation<text:s/>and<text:s/>monitoring<text:s/>unit.</text:span></text:p>
        </text:list-item>
        <text:list-item>
          <text:p text:style-name="P583"><text:span text:style-name="T583_1">Programme<text:s/>reviews<text:s/>will<text:s/>take<text:s/>place<text:s/>periodically<text:s/>to<text:s/>provide<text:s/>delivery<text:s/>assurance.<text:s/>The<text:s/>programme<text:s/>will<text:s/>be<text:s/>subject<text:s/>to<text:s/>4<text:s/>internal<text:s/>annual<text:s/>reviews,<text:s/>due<text:s/>on<text:s/>the<text:s/></text:span><text:span text:style-name="T583_2">12<text:s/></text:span><text:span text:style-name="T583_3">month</text:span><text:span text:style-name="T583_4"><text:s/>anniversary<text:s/>following<text:s/>the<text:s/>start<text:s/>date.<text:s/>A<text:s/>project<text:s/>completion<text:s/>review<text:s/>will<text:s/>also<text:s/>be<text:s/>prepared<text:s/>at<text:s/>the<text:s/>end<text:s/>of<text:s/>year<text:s/>4.<text:s/>All<text:s/>programme<text:s/>reviews<text:s/>be<text:s/>against<text:s/>the<text:s/></text:span><text:span text:style-name="T583_5">logframe</text:span><text:span text:style-name="T583_6"><text:s/>and<text:s/>milestones<text:s/>it<text:s/>contains,<text:s/>developed<text:s/>during<text:s/>programme<text:s/>inception.<text:s/>The<text:s/>evaluation<text:s/>and<text:s/>monitoring<text:s/>unit<text:s/>will<text:s/>largely<text:s/>contribute<text:s/>to<text:s/>these<text:s/>reviews.</text:span></text:p>
        </text:list-item>
      </text:list>
      <text:p text:style-name="P584"/>
      <text:p text:style-name="P585"/>
      <text:p text:style-name="P586"><text:span text:style-name="T586_1">Risk<text:s/>management<text:s text:c="2"/></text:span></text:p>
      <text:list text:style-name="LS4" xml:id="list133" text:continue-list="list106">
        <text:list-item>
          <text:p text:style-name="P587"><text:span text:style-name="T587_1">The<text:s/>table<text:s/>below<text:s/>sets<text:s/>out<text:s/>an<text:s/>initial<text:s/>assessment<text:s/>of<text:s/>the<text:s/>risks<text:s/>classed<text:s/>as<text:s/>‘Major’<text:s/>or<text:s/>above<text:s/>that<text:s/>could<text:s/>undermine<text:s/>the<text:s/>success<text:s/>of<text:s/>the<text:s/>programme.<text:s/>A<text:s/>more<text:s/>detailed<text:s/>risk<text:s/>register<text:s/>will<text:s/>be<text:s/>developed<text:s/>during<text:s/>programme<text:s/>inception.<text:s/>Should<text:s/>any<text:s/>of<text:s/>the<text:s/>risks<text:s/>remain<text:s/>outside<text:s/>our<text:s/>risk<text:s/>appetite,<text:s/>i.e.<text:s/>mitigation<text:s/>measures<text:s/>provide<text:s/>unsuccessful<text:s/>and<text:s/>residual<text:s/>risks<text:s/>remain<text:s/>either</text:span><text:span text:style-name="T587_2"><text:s/></text:span><text:span text:style-name="T587_3">Major<text:s/>o</text:span><text:span text:style-name="T587_4">r<text:s/></text:span><text:span text:style-name="T587_5">Severe,<text:s/>then<text:s/>we<text:s/>will<text:s/>consider<text:s/>more<text:s/>drastic<text:s/>measures<text:s/>including<text:s/>programme<text:s/>termination.</text:span></text:p>
        </text:list-item>
      </text:list>
      <text:p text:style-name="P588"/>
      <table:table table:style-name="Table8"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column table:style-name="Column40"/>
        <table:table-header-rows>
          <table:table-row table:style-name="Row47">
            <table:table-cell table:style-name="Cell220">
              <text:p text:style-name="P589"><text:span text:style-name="T589_1">Category</text:span></text:p>
            </table:table-cell>
            <table:table-cell table:style-name="Cell221">
              <text:p text:style-name="P590"><text:span text:style-name="T590_1">Description</text:span></text:p>
            </table:table-cell>
            <table:table-cell table:style-name="Cell222">
              <text:p text:style-name="P591"><text:span text:style-name="T591_1">Likelihood<text:s/></text:span></text:p>
            </table:table-cell>
            <table:table-cell table:style-name="Cell223">
              <text:p text:style-name="P592"><text:span text:style-name="T592_1">Impact</text:span></text:p>
            </table:table-cell>
            <table:table-cell table:style-name="Cell224">
              <text:p text:style-name="P593"><text:span text:style-name="T593_1">Risk</text:span></text:p>
            </table:table-cell>
            <table:table-cell table:style-name="Cell225">
              <text:p text:style-name="P594"><text:span text:style-name="T594_1">Mitigating<text:s/>Actions<text:s/></text:span></text:p>
            </table:table-cell>
            <table:table-cell table:style-name="Cell226">
              <text:p text:style-name="P595"><text:span text:style-name="T595_1">Residual<text:s/>risk</text:span></text:p>
            </table:table-cell>
          </table:table-row>
        </table:table-header-rows>
        <table:table-row table:style-name="Row48">
          <table:table-cell table:style-name="Cell227">
            <text:p text:style-name="P596"><text:span text:style-name="T596_1">External<text:s/>context</text:span></text:p>
          </table:table-cell>
          <table:table-cell table:style-name="Cell228">
            <text:p text:style-name="P597"><text:span text:style-name="T597_1">UK-Indonesia<text:s/>bilateral<text:s/>relationship<text:s/></text:span><text:span text:style-name="T597_2">deteriorates<text:s/></text:span></text:p>
          </table:table-cell>
          <table:table-cell table:style-name="Cell229">
            <text:p text:style-name="P598"><text:span text:style-name="T598_1">Possible</text:span></text:p>
          </table:table-cell>
          <table:table-cell table:style-name="Cell230">
            <text:p text:style-name="P599"><text:span text:style-name="T599_1">Major</text:span></text:p>
          </table:table-cell>
          <table:table-cell table:style-name="Cell231">
            <text:p text:style-name="P600"><text:span text:style-name="T600_1">Severe</text:span></text:p>
          </table:table-cell>
          <table:table-cell table:style-name="Cell232">
            <text:p text:style-name="P601"><text:span text:style-name="T601_1">It<text:s/>appears<text:s/>unlikely<text:s/>that<text:s/>current<text:s/>sensitive<text:s/>political<text:s/>relationship<text:s/>difficulties<text:s/>will<text:s/>be<text:s/>resolved<text:s/>until<text:s/>after<text:s/>a<text:s/>new<text:s/>Indonesian<text:s/>administration<text:s/>is<text:s/>in<text:s/></text:span><text:span text:style-name="T601_2">place</text:span><text:span text:style-name="T601_3">,<text:s/>and</text:span><text:span text:style-name="T601_4"><text:s/>could<text:s/>worsen<text:s/>given<text:s/>likelihood<text:s/>of<text:s/>continued<text:s/>political<text:s/>infighting<text:s/>during<text:s/>negotiation<text:s/>processes</text:span><text:span text:style-name="T601_5">.<text:s/></text:span></text:p>
            <text:p text:style-name="P602"/>
            <text:p text:style-name="P603"><text:span text:style-name="T603_1">This<text:s/>may<text:s/>delay<text:s/>establishment<text:s/>of<text:s/>activities.<text:s/>Mitigations<text:s/>are<text:s/>in<text:s/>place<text:s/>to<text:s/>have<text:s/>multiple<text:s/>key<text:s/>champions<text:s/>across<text:s/>key<text:s/>ministries.<text:s text:c="2"/></text:span></text:p>
          </table:table-cell>
          <table:table-cell table:style-name="Cell233">
            <text:p text:style-name="P604"><text:span text:style-name="T604_1">Major</text:span></text:p>
          </table:table-cell>
        </table:table-row>
        <table:table-row table:style-name="Row49">
          <table:table-cell table:style-name="Cell234">
            <text:p text:style-name="P605"><text:span text:style-name="T605_1">People</text:span></text:p>
          </table:table-cell>
          <table:table-cell table:style-name="Cell235">
            <text:p text:style-name="P606"><text:span text:style-name="T606_1">Political<text:s/>Sensitivity<text:s/></text:span><text:span text:style-name="T606_2">of<text:s/>the<text:s/>programme<text:s/>leads<text:s/>to<text:s/>low<text:s/>levels<text:s/>of<text:s/>s</text:span><text:span text:style-name="T606_3">takeholder<text:s/>inclusion</text:span><text:span text:style-name="T606_4"><text:s/>as<text:s/>companies<text:s/>or<text:s/>government<text:s/>stakeholder<text:s/>refuse<text:s/>to<text:s/>engage</text:span></text:p>
          </table:table-cell>
          <table:table-cell table:style-name="Cell236">
            <text:p text:style-name="P607"><text:span text:style-name="T607_1">Possible</text:span></text:p>
          </table:table-cell>
          <table:table-cell table:style-name="Cell237">
            <text:p text:style-name="P608"><text:span text:style-name="T608_1">Major</text:span></text:p>
          </table:table-cell>
          <table:table-cell table:style-name="Cell238">
            <text:p text:style-name="P609"><text:span text:style-name="T609_1">Severe</text:span></text:p>
          </table:table-cell>
          <table:table-cell table:style-name="Cell239">
            <text:p text:style-name="P610"><text:span text:style-name="T610_1">It<text:s/>is<text:s/>not<text:s/>guaranteed<text:s/>that<text:s/>the<text:s/>timber<text:s/>approach<text:s/>can<text:s/>be<text:s/>replicated<text:s/>with<text:s/>palm<text:s/>oil</text:span><text:span text:style-name="T610_2"><text:s/>and<text:s/>nickel</text:span><text:span text:style-name="T610_3">.<text:s/>Development<text:s/>of<text:s/>the<text:s/>ISPO<text:s/>system<text:s/>did<text:s/>not<text:s/>fully<text:s/>replicate<text:s/>that<text:s/>of<text:s/>the<text:s/>SVLK,<text:s/>and<text:s/>efforts<text:s/>to<text:s/>broaden<text:s/>the<text:s/>process<text:s/>to<text:s/>involve<text:s/>a<text:s/>wider<text:s/>range<text:s/>of<text:s/>CSOs<text:s/>need<text:s/>to<text:s/>be<text:s/>approached<text:s/>with<text:s/>caution.<text:s/>The<text:s/>UK<text:s/>should<text:s/>not<text:s/>attempt<text:s/>to<text:s/>interfere<text:s/>in<text:s/>Indonesia’s<text:s/>domestic<text:s/>processes.<text:s/>Mitigations<text:s/>will<text:s/>be<text:s/>to<text:s/>focus<text:s/>technical<text:s/>activity<text:s/>with<text:s/>competent<text:s/>and<text:s/>savvy<text:s/>downstream<text:s/></text:span><text:span text:style-name="T610_4">partner</text:span><text:span text:style-name="T610_5">s</text:span><text:span text:style-name="T610_6">,<text:s/>and<text:s/>to<text:s/>maintain<text:s/>relationships<text:s/>with<text:s/>key<text:s/>ministries.</text:span></text:p>
          </table:table-cell>
          <table:table-cell table:style-name="Cell240">
            <text:p text:style-name="P611"><text:span text:style-name="T611_1">Moderate</text:span></text:p>
          </table:table-cell>
        </table:table-row>
        <table:table-row table:style-name="Row50">
          <table:table-cell table:style-name="Cell241">
            <text:p text:style-name="P612"><text:span text:style-name="T612_1">External<text:s/>context</text:span></text:p>
          </table:table-cell>
          <table:table-cell table:style-name="Cell242">
            <text:p text:style-name="P613"><text:span text:style-name="T613_1">Relevant<text:s/>palm<text:s/>oil</text:span><text:span text:style-name="T613_2"><text:s/>regulation</text:span><text:span text:style-name="T613_3">s<text:s/>are</text:span><text:span text:style-name="T613_4"><text:s/>not<text:s/>enacted<text:s/>by<text:s/></text:span><text:span text:style-name="T613_5">the<text:s/>President</text:span><text:span text:style-name="T613_6"><text:s/>due<text:s/>to<text:s/>weak</text:span><text:span text:style-name="T613_7"><text:s/>interagency<text:s/>relations<text:s/></text:span></text:p>
          </table:table-cell>
          <table:table-cell table:style-name="Cell243">
            <text:p text:style-name="P614"><text:span text:style-name="T614_1">Possible</text:span></text:p>
          </table:table-cell>
          <table:table-cell table:style-name="Cell244">
            <text:p text:style-name="P615"><text:span text:style-name="T615_1">Moderate</text:span></text:p>
          </table:table-cell>
          <table:table-cell table:style-name="Cell245">
            <text:p text:style-name="P616"><text:span text:style-name="T616_1">Major</text:span></text:p>
          </table:table-cell>
          <table:table-cell table:style-name="Cell246">
            <text:p text:style-name="P617"><text:span text:style-name="T617_1">Tensions<text:s/>between<text:s/>government<text:s/>Ministries<text:s/>over<text:s/>governance<text:s/></text:span><text:span text:style-name="T617_2">responsibilities<text:s/>may<text:s/>have<text:s/>impacts<text:s/>on<text:s/>how<text:s/>stakeholder<text:s/></text:span><text:span text:style-name="T617_3">platforms</text:span><text:span text:style-name="T617_4"><text:s/>function<text:s/>and<text:s/>how<text:s/>policies<text:s/>are<text:s/>defined<text:s/>and<text:s/>implemented.<text:s/></text:span><text:span text:style-name="T617_5">The<text:s/>programme<text:s/>will<text:s/>mitigate<text:s/>by</text:span><text:span text:style-name="T617_6"><text:s/></text:span><text:span text:style-name="T617_7">identify</text:span><text:span text:style-name="T617_8">oing</text:span><text:span text:style-name="T617_9"><text:s/>key<text:s/>power<text:s/>brokers<text:s/>across<text:s/>Ministries<text:s/>who<text:s/>can<text:s/>smooth<text:s/>the<text:s/>inter-ministerial<text:s/>process.<text:s/></text:span></text:p>
            <text:p text:style-name="P618"/>
          </table:table-cell>
          <table:table-cell table:style-name="Cell247">
            <text:p text:style-name="P619"><text:span text:style-name="T619_1">Moderate</text:span></text:p>
          </table:table-cell>
        </table:table-row>
        <table:table-row table:style-name="Row51">
          <table:table-cell table:style-name="Cell248">
            <text:p text:style-name="P620"><text:span text:style-name="T620_1">Reputational</text:span></text:p>
          </table:table-cell>
          <table:table-cell table:style-name="Cell249">
            <text:p text:style-name="P621"><text:span text:style-name="T621_1">UK<text:s/>accused<text:s/>of<text:s/>supporting<text:s/>an<text:s/>inherently<text:s/>unsustainable<text:s/>sector,<text:s/>or<text:s/>exerting<text:s/>undue<text:s/>foreign<text:s/>influence</text:span></text:p>
          </table:table-cell>
          <table:table-cell table:style-name="Cell250">
            <text:p text:style-name="P622"><text:span text:style-name="T622_1">Possible</text:span></text:p>
          </table:table-cell>
          <table:table-cell table:style-name="Cell251">
            <text:p text:style-name="P623"><text:span text:style-name="T623_1">Moderate</text:span></text:p>
          </table:table-cell>
          <table:table-cell table:style-name="Cell252">
            <text:p text:style-name="P624"><text:span text:style-name="T624_1">Major</text:span></text:p>
          </table:table-cell>
          <table:table-cell table:style-name="Cell253">
            <text:p text:style-name="P625"><text:span text:style-name="T625_1">Lines<text:s/>prepared<text:s/>to<text:s/>explain<text:s/>intention<text:s/>of<text:s/>UK<text:s/>funds<text:s/>being<text:s/>in<text:s/>support<text:s/>of<text:s/></text:span><text:span text:style-name="T625_2">GoI</text:span><text:span text:style-name="T625_3"><text:s/>led<text:s/>process,<text:s/>and<text:s/>to<text:s/>describe<text:s/>sustainability<text:s/>in<text:s/>the<text:s/>context<text:s/>of<text:s/>palm<text:s/>oil<text:s/>production;<text:s/>continued<text:s/>close<text:s/>engagement<text:s/>with<text:s/></text:span><text:span text:style-name="T625_4">GoI</text:span><text:span text:style-name="T625_5"><text:s/>in<text:s/>processes<text:s/>they<text:s/>lead</text:span><text:span text:style-name="T625_6">.</text:span></text:p>
          </table:table-cell>
          <table:table-cell table:style-name="Cell254">
            <text:p text:style-name="P626"><text:span text:style-name="T626_1">Moderate</text:span></text:p>
          </table:table-cell>
        </table:table-row>
        <table:table-row table:style-name="Row52">
          <table:table-cell table:style-name="Cell255">
            <text:p text:style-name="P627"><text:span text:style-name="T627_1">Deliver</text:span><text:span text:style-name="T627_2">y</text:span></text:p>
          </table:table-cell>
          <table:table-cell table:style-name="Cell256">
            <text:p text:style-name="P628"><text:span text:style-name="T628_1">Forex<text:s/>risks<text:s/>due<text:s/>to<text:s/>UK<text:s/>political<text:s/>and<text:s/>economic<text:s/>uncertainty<text:s/>due<text:s/>to<text:s/>EU<text:s/>exit</text:span></text:p>
          </table:table-cell>
          <table:table-cell table:style-name="Cell257">
            <text:p text:style-name="P629"><text:span text:style-name="T629_1">Possible</text:span></text:p>
          </table:table-cell>
          <table:table-cell table:style-name="Cell258">
            <text:p text:style-name="P630"><text:span text:style-name="T630_1">Moderate</text:span></text:p>
          </table:table-cell>
          <table:table-cell table:style-name="Cell259">
            <text:p text:style-name="P631"><text:span text:style-name="T631_1">Major</text:span></text:p>
          </table:table-cell>
          <table:table-cell table:style-name="Cell260">
            <text:p text:style-name="P632"><text:span text:style-name="T632_1">Set<text:s/>budget<text:s/>at<text:s/>lower<text:s/>end<text:s/>of<text:s/>1<text:s/>year<text:s/>forex<text:s/>average;<text:s/>regularly<text:s/>assess<text:s/>forex<text:s/>impact<text:s/>and<text:s/>reforecast</text:span></text:p>
          </table:table-cell>
          <table:table-cell table:style-name="Cell261">
            <text:p text:style-name="P633"><text:span text:style-name="T633_1">Moderate</text:span></text:p>
          </table:table-cell>
        </table:table-row>
        <table:table-row table:style-name="Row53">
          <table:table-cell table:style-name="Cell262">
            <text:p text:style-name="P634"><text:span text:style-name="T634_1">Safeguard</text:span><text:span text:style-name="T634_2">ing</text:span></text:p>
          </table:table-cell>
          <table:table-cell table:style-name="Cell263">
            <text:p text:style-name="P635"><text:span text:style-name="T635_1">Downstream<text:s/>partners<text:s/>and/or<text:s/>programme<text:s/>beneficiaries<text:s/>are<text:s/>exposed<text:s/>to<text:s/>SEAH</text:span></text:p>
          </table:table-cell>
          <table:table-cell table:style-name="Cell264">
            <text:p text:style-name="P636"><text:span text:style-name="T636_1">Unlikely</text:span></text:p>
          </table:table-cell>
          <table:table-cell table:style-name="Cell265">
            <text:p text:style-name="P637"><text:span text:style-name="T637_1">M</text:span><text:span text:style-name="T637_2">ajor</text:span></text:p>
          </table:table-cell>
          <table:table-cell table:style-name="Cell266">
            <text:p text:style-name="P638"><text:span text:style-name="T638_1">Moderate</text:span></text:p>
          </table:table-cell>
          <table:table-cell table:style-name="Cell267">
            <text:p text:style-name="P639"><text:span text:style-name="T639_1">All<text:s/>forms<text:s/>of<text:s/>sexual<text:s/>exploitation<text:s/>and<text:s/>abuse<text:s/>and<text:s/>sexual<text:s/>harassment<text:s/>(SEAH)<text:s/>are<text:s/>unacceptable<text:s/>and<text:s/>are<text:s/>prohibited<text:s/>in<text:s/>UNDP,<text:s/>whether<text:s/>perpetrated<text:s/>against<text:s/>a<text:s/>recipient<text:s/>of<text:s/>assistance<text:s/>or<text:s/>a<text:s/>coworker.<text:s/></text:span><text:span text:style-name="T639_2">Ensuring<text:s/>this<text:s/>in<text:s/>every<text:s/>annual<text:s/>report<text:s/>will<text:s/>provide<text:s/></text:span><text:span text:style-name="T639_3">assurance<text:s/>for<text:s/>the<text:s/>UK.</text:span></text:p>
          </table:table-cell>
          <table:table-cell table:style-name="Cell268">
            <text:p text:style-name="P640"><text:span text:style-name="T640_1">Minor</text:span></text:p>
          </table:table-cell>
        </table:table-row>
      </table:table>
      <text:p text:style-name="P641"/>
      <text:p text:style-name="P642"/>
      <text:p text:style-name="P643"/>
      <text:p text:style-name="P644"/>
      <text:p text:style-name="P645"><text:span text:style-name="T645_1">ANNEX<text:s/>I<text:s/>Theory<text:s/>of<text:s/>Change</text:span></text:p>
      <text:p text:style-name="P646"/>
      <text:p text:style-name="P647"><draw:g draw:style-name="FR1" draw:z-index="0"><draw:connector svg:x1="5.687cm" svg:y1="7.947cm" svg:x2="5.687cm" svg:y2="6.952cm" draw:style-name="FR2" draw:z-index="0"/><draw:connector svg:x1="13.108cm" svg:y1="7.905cm" svg:x2="13.122cm" svg:y2="6.79cm" draw:style-name="FR3" draw:z-index="0"/><draw:connector svg:x1="16.314cm" svg:y1="7.842cm" svg:x2="16.347cm" svg:y2="6.763cm" draw:style-name="FR4" draw:z-index="0"/><draw:connector svg:x1="9.164cm" svg:y1="7.947cm" svg:x2="9.191cm" svg:y2="6.898cm" draw:style-name="FR5" draw:z-index="0"/><draw:g draw:style-name="FR6" draw:z-index="0"><draw:g draw:style-name="FR7" draw:z-index="0"><draw:g draw:style-name="FR8" draw:z-index="0"><draw:frame svg:x="0.123cm" svg:y="16.285cm" svg:width="2.476cm" svg:height="1.85cm" draw:style-name="FR9" text:anchor-type="char" draw:z-index="0"><draw:text-box><text:p text:style-name="P648"><text:span text:style-name="T648_1">BARRIERS,<text:s/></text:span></text:p><text:p text:style-name="P649"><text:span text:style-name="T649_1">RISKS</text:span></text:p></draw:text-box></draw:frame><draw:frame svg:x="3.679cm" svg:y="16.202cm" svg:width="2.463cm" svg:height="1.93cm" draw:style-name="FR10" text:anchor-type="char" draw:z-index="0"><draw:text-box><text:p text:style-name="P650"><text:span text:style-name="T650_1">Different<text:s/>levels<text:s/>of<text:s/>stakeholder<text:s/>commitment<text:s/>on<text:s/>NAP<text:s/>implementation</text:span></text:p></draw:text-box></draw:frame><draw:frame svg:x="6.24cm" svg:y="16.235cm" svg:width="2.374cm" svg:height="1.931cm" draw:style-name="FR11" text:anchor-type="char" draw:z-index="0"><draw:text-box><text:p text:style-name="P651"><text:span text:style-name="T651_1">Changing<text:s/>priority/timeline<text:s/>in<text:s/>legalization<text:s/>of<text:s/>the<text:s/>NAP<text:s/>commodity</text:span></text:p></draw:text-box></draw:frame><draw:frame svg:x="8.668cm" svg:y="16.235cm" svg:width="2.344cm" svg:height="1.93cm" draw:style-name="FR12" text:anchor-type="char" draw:z-index="0"><draw:text-box><text:p text:style-name="P652"><text:span text:style-name="T652_1">Unchanneled<text:s/>non-state<text:s/>actors<text:s/>in<text:s/>the<text:s/>policy<text:s/>development<text:s/>process</text:span></text:p></draw:text-box></draw:frame><draw:frame svg:x="11.109cm" svg:y="16.235cm" svg:width="2.065cm" svg:height="1.93cm" draw:style-name="FR13" text:anchor-type="char" draw:z-index="0"><draw:text-box><text:p text:style-name="P653"><text:span text:style-name="T653_1">Lack<text:s/>of<text:s/>evidence<text:s/>on<text:s/>credible<text:s/>certification<text:s/>systems</text:span></text:p></draw:text-box></draw:frame><draw:frame svg:x="13.272cm" svg:y="16.235cm" svg:width="2.489cm" svg:height="1.93cm" draw:style-name="FR14" text:anchor-type="char" draw:z-index="0"><draw:text-box><text:p text:style-name="P654"><text:span text:style-name="T654_1">Ineffective<text:s/>monitoring<text:s/>&amp;<text:s/>market<text:s/>communication<text:s/>systems</text:span></text:p></draw:text-box></draw:frame><draw:frame svg:x="15.846cm" svg:y="16.202cm" svg:width="2.463cm" svg:height="1.93cm" draw:style-name="FR15" text:anchor-type="char" draw:z-index="0"><draw:text-box><text:p text:style-name="P655"><text:span text:style-name="T655_1">Inadequate<text:s/>capacities<text:s/>&amp;<text:s/>incentives<text:s/>for<text:s/>sustainable<text:s/>business</text:span></text:p></draw:text-box></draw:frame></draw:g><draw:g draw:style-name="FR16" draw:z-index="0"><draw:custom-shape svg:x="4.798cm" svg:y="14.78cm" svg:width="0.743cm" svg:height="1.513cm" draw:style-name="FR17" draw:z-index="0"><draw:enhanced-geometry draw:type="non-primitive" draw:modifiers="500000" svg:viewBox="0 0 1000000 1000000" draw:enhanced-path="M 0 0 C 250000 0 500000 250000 500000 500000 500000 750000 750000 1000000 1000000 1000000 N" draw:text-areas="0 0 1000000 1000000" draw:mirror-vertical="true"><draw:handle draw:handle-position="$0 10800"/></draw:enhanced-geometry></draw:custom-shape><draw:custom-shape svg:x="4.944cm" svg:y="14.777cm" svg:width="4.524cm" svg:height="1.512cm" draw:style-name="FR18" draw:z-index="0"><draw:enhanced-geometry draw:type="non-primitive" draw:modifiers="869537" svg:viewBox="0 0 1000000 1000000" draw:enhanced-path="M 0 0 C 434768 0 869537 250000 869537 500000 869537 750000 934768 1000000 1000000 1000000 N" draw:text-areas="0 0 1000000 1000000" draw:mirror-vertical="true"><draw:handle draw:handle-position="$0 10800"/></draw:enhanced-geometry></draw:custom-shape><draw:custom-shape svg:x="6.003cm" svg:y="14.795cm" svg:width="1.433cm" svg:height="1.497cm" draw:style-name="FR19" draw:z-index="0"><draw:enhanced-geometry draw:type="non-primitive" draw:modifiers="581712" svg:viewBox="0 0 1000000 1000000" draw:enhanced-path="M 0 0 C 290833 0 581712 250000 581712 500000 581712 750000 790833 1000000 1000000 1000000 N" draw:text-areas="0 0 1000000 1000000" draw:mirror-horizontal="true" draw:mirror-vertical="true"><draw:handle draw:handle-position="$0 10800"/></draw:enhanced-geometry></draw:custom-shape><draw:custom-shape svg:x="6.563cm" svg:y="14.812cm" svg:width="2.985cm" svg:height="1.48cm" draw:style-name="FR20" draw:z-index="0"><draw:enhanced-geometry draw:type="non-primitive" draw:modifiers="805416" svg:viewBox="0 0 1000000 1000000" draw:enhanced-path="M 0 0 C 402685 0 805416 250000 805416 500000 805416 750000 902685 1000000 1000000 1000000 N" draw:text-areas="0 0 1000000 1000000" draw:mirror-horizontal="true" draw:mirror-vertical="true"><draw:handle draw:handle-position="$0 10800"/></draw:enhanced-geometry></draw:custom-shape><draw:custom-shape svg:x="9.468cm" svg:y="14.777cm" svg:width="3.556cm" svg:height="1.512cm" draw:style-name="FR21" draw:z-index="0"><draw:enhanced-geometry draw:type="non-primitive" draw:modifiers="833472" svg:viewBox="0 0 1000000 1000000" draw:enhanced-path="M 0 0 C 416712 0 833472 250000 833472 500000 833472 750000 916712 1000000 1000000 1000000 N" draw:text-areas="0 0 1000000 1000000" draw:mirror-vertical="true"><draw:handle draw:handle-position="$0 10800"/></draw:enhanced-geometry></draw:custom-shape><draw:custom-shape svg:x="9.627cm" svg:y="14.779cm" svg:width="2.388cm" svg:height="1.553cm" draw:style-name="FR22" draw:z-index="0"><draw:enhanced-geometry draw:type="non-primitive" draw:modifiers="743101" svg:viewBox="0 0 1000000 1000000" draw:enhanced-path="M 0 0 C 371527 0 743101 250000 743101 500000 743101 750000 871527 1000000 1000000 1000000 N" draw:text-areas="0 0 1000000 1000000" draw:mirror-horizontal="true" draw:mirror-vertical="true"><draw:handle draw:handle-position="$0 10800"/></draw:enhanced-geometry></draw:custom-shape><draw:custom-shape svg:x="11.896cm" svg:y="14.745cm" svg:width="1.552cm" svg:height="1.547cm" draw:style-name="FR23" draw:z-index="0"><draw:enhanced-geometry draw:type="non-primitive" draw:modifiers="601759" svg:viewBox="0 0 1000000 1000000" draw:enhanced-path="M 0 0 C 300879 0 601759 250000 601759 500000 601759 750000 800879 1000000 1000000 1000000 N" draw:text-areas="0 0 1000000 1000000" draw:mirror-vertical="true"><draw:handle draw:handle-position="$0 10800"/></draw:enhanced-geometry></draw:custom-shape><draw:custom-shape svg:x="11.976cm" svg:y="14.777cm" svg:width="3.887cm" svg:height="1.487cm" draw:style-name="FR24" draw:z-index="0"><draw:enhanced-geometry draw:type="non-primitive" draw:modifiers="850462" svg:viewBox="0 0 1000000 1000000" draw:enhanced-path="M 0 0 C 425231 0 850462 250000 850462 500000 850462 750000 925231 1000000 1000000 1000000 N" draw:text-areas="0 0 1000000 1000000" draw:mirror-vertical="true"><draw:handle draw:handle-position="$0 10800"/></draw:enhanced-geometry></draw:custom-shape><draw:custom-shape svg:x="14.497cm" svg:y="14.745cm" svg:width="1.764cm" svg:height="1.543cm" draw:style-name="FR25" draw:z-index="0"><draw:enhanced-geometry draw:type="non-primitive" draw:modifiers="651851" svg:viewBox="0 0 1000000 1000000" draw:enhanced-path="M 0 0 C 325925 0 651851 250000 651851 500000 651851 750000 825925 1000000 1000000 1000000 N" draw:text-areas="0 0 1000000 1000000" draw:mirror-vertical="true"><draw:handle draw:handle-position="$0 10800"/></draw:enhanced-geometry></draw:custom-shape><draw:custom-shape svg:x="10.304cm" svg:y="14.794cm" svg:width="4.192cm" svg:height="1.468cm" draw:style-name="FR26" draw:z-index="0"><draw:enhanced-geometry draw:type="non-primitive" draw:modifiers="863333" svg:viewBox="0 0 1000000 1000000" draw:enhanced-path="M 0 0 C 431666 0 863333 250000 863333 500000 863333 750000 931666 1000000 1000000 1000000 N" draw:text-areas="0 0 1000000 1000000" draw:mirror-horizontal="true" draw:mirror-vertical="true"><draw:handle draw:handle-position="$0 10800"/></draw:enhanced-geometry></draw:custom-shape><draw:custom-shape svg:x="13.751cm" svg:y="14.731cm" svg:width="0.756cm" svg:height="1.539cm" draw:style-name="FR27" draw:z-index="0"><draw:enhanced-geometry draw:type="non-primitive" draw:modifiers="500000" svg:viewBox="0 0 1000000 1000000" draw:enhanced-path="M 0 0 C 250000 0 500000 250000 500000 500000 500000 750000 750000 1000000 1000000 1000000 N" draw:text-areas="0 0 1000000 1000000" draw:mirror-horizontal="true" draw:mirror-vertical="true"><draw:handle draw:handle-position="$0 10800"/></draw:enhanced-geometry></draw:custom-shape><draw:custom-shape svg:x="14.125cm" svg:y="14.828cm" svg:width="2.959cm" svg:height="1.353cm" draw:style-name="FR28" draw:z-index="0"><draw:enhanced-geometry draw:type="non-primitive" draw:modifiers="821203" svg:viewBox="0 0 1000000 1000000" draw:enhanced-path="M 0 0 C 410601 0 821203 250000 821203 500000 821203 750000 910601 1000000 1000000 1000000 N" draw:text-areas="0 0 1000000 1000000" draw:mirror-horizontal="true" draw:mirror-vertical="true"><draw:handle draw:handle-position="$0 10800"/></draw:enhanced-geometry></draw:custom-shape><draw:custom-shape svg:x="17.065cm" svg:y="14.681cm" svg:height="1.549cm" draw:style-name="FR29" draw:z-index="0"><draw:enhanced-geometry draw:type="non-primitive" draw:modifiers="-2147483648" svg:viewBox="0 0 1000000 1000000" draw:enhanced-path="M 0 0 C -2147483648 0 -2147483648 250000 -2147483648 500000 -2147483648 750000 -2147483648 1000000 1000000 1000000 N" draw:text-areas="0 0 1000000 1000000" draw:mirror-vertical="true"><draw:handle draw:handle-position="$0 10800"/></draw:enhanced-geometry></draw:custom-shape><draw:custom-shape svg:x="10.926cm" svg:y="14.744cm" svg:width="6.236cm" svg:height="1.51cm" draw:style-name="FR30" draw:z-index="0"><draw:enhanced-geometry draw:type="non-primitive" draw:modifiers="905740" svg:viewBox="0 0 1000000 1000000" draw:enhanced-path="M 0 0 C 452870 0 905740 250000 905740 500000 905740 750000 952870 1000000 1000000 1000000 N" draw:text-areas="0 0 1000000 1000000" draw:mirror-horizontal="true" draw:mirror-vertical="true"><draw:handle draw:handle-position="$0 10800"/></draw:enhanced-geometry></draw:custom-shape></draw:g></draw:g><draw:g draw:style-name="FR31" draw:z-index="0"><draw:frame svg:x="0.123cm" svg:y="0.086cm" svg:width="2.536cm" svg:height="1.517cm" draw:style-name="FR32" text:anchor-type="char" draw:z-index="0"><draw:text-box><text:p text:style-name="P656"><text:span text:style-name="T656_1">GOAL<text:s/>STATEMENT</text:span></text:p></draw:text-box></draw:frame><draw:frame svg:x="4.3cm" svg:y="0.122cm" svg:width="12.666cm" svg:height="1.286cm" draw:style-name="FR33" text:anchor-type="char" draw:z-index="0"><draw:text-box><text:p text:style-name="P657"><text:span text:style-name="T657_1">To<text:s/>transform<text:s/>commodit</text:span><text:span text:style-name="T657_2">ies</text:span><text:span text:style-name="T657_3"><text:s/>governance<text:s/>and<text:s/></text:span><text:span text:style-name="T657_4">national</text:span><text:span text:style-name="T657_5"><text:s/>systems<text:s/>while<text:s/>negative<text:s/>externalities<text:s/>to<text:s/>environment<text:s/>and<text:s/>social<text:s/>dimension<text:s/>are<text:s/>reduced</text:span></text:p></draw:text-box></draw:frame><draw:g draw:style-name="FR34" draw:z-index="0"><draw:g draw:style-name="FR35" draw:z-index="0"><draw:g draw:style-name="FR36" draw:z-index="0"><draw:frame svg:x="0.123cm" svg:y="4.684cm" svg:width="3.06cm" svg:height="1.446cm" draw:style-name="FR37" text:anchor-type="char" draw:z-index="0"><draw:text-box><text:p text:style-name="P658"><text:span text:style-name="T658_1">OUTCOMES</text:span></text:p></draw:text-box></draw:frame><draw:frame svg:x="3.891cm" svg:y="4.718cm" svg:width="6.123cm" svg:height="2.247cm" draw:style-name="FR38" text:anchor-type="char" draw:z-index="0"><draw:text-box><text:p text:style-name="P659"><text:span text:style-name="T659_1">OUTCOME<text:s/>1.<text:s/>Strengthening<text:s/>policy,<text:s/>legislative,<text:s/>and<text:s/>regulatory<text:s/>frameworks<text:s/>for<text:s/>sustainable<text:s/>and<text:s/>resilient<text:s/>commodit</text:span><text:span text:style-name="T659_2">ies</text:span><text:span text:style-name="T659_3"><text:s/>systems<text:s/>and<text:s/>their<text:s/>enforcement</text:span></text:p></draw:text-box></draw:frame><draw:frame svg:x="11.401cm" svg:y="4.651cm" svg:width="6.028cm" svg:height="2.214cm" draw:style-name="FR39" text:anchor-type="char" draw:z-index="0"><draw:text-box><text:p text:style-name="P660"><text:span text:style-name="T660_1">OUTCOME<text:s/>2.<text:s/>Increasing<text:s/>global<text:s/>and<text:s/>country<text:s/>level<text:s/>impact<text:s/>through<text:s/>global<text:s/>advocacy,<text:s/>capacity<text:s/>building,<text:s/>and<text:s/>partnerships<text:s/></text:span><text:span text:style-name="T660_2">for<text:s/>commodities<text:s/>system</text:span></text:p></draw:text-box></draw:frame></draw:g><draw:frame svg:x="0.176cm" svg:y="2.068cm" svg:width="2.428cm" svg:height="0.864cm" draw:style-name="FR40" text:anchor-type="char" draw:z-index="0"><draw:text-box><text:p text:style-name="P661"><text:span text:style-name="T661_1">ASSUMPTIONS</text:span></text:p></draw:text-box></draw:frame><draw:frame svg:x="3.29cm" svg:y="1.841cm" svg:width="4.055cm" svg:height="1.72cm" draw:style-name="FR41" text:anchor-type="char" draw:z-index="0"><draw:text-box><text:p text:style-name="P662"><text:span text:style-name="T662_1">Commitment<text:s/>of<text:s/>key<text:s/>institutions<text:s/>&amp;<text:s/>effective<text:s/>collaboration<text:s/>among<text:s/>multi<text:s/>stakeholder<text:s/>demonstrated<text:s/>at<text:s/>scale</text:span></text:p></draw:text-box></draw:frame><draw:frame svg:x="7.572cm" svg:y="1.841cm" svg:width="4.002cm" svg:height="1.721cm" draw:style-name="FR42" text:anchor-type="char" draw:z-index="0"><draw:text-box><text:p text:style-name="P663"><text:span text:style-name="T663_1">Governance<text:s/>conditions<text:s/>supported<text:s/>incentive,<text:s/>enforcement,<text:s/>&amp;<text:s/>efficient<text:s/>resources<text:s/>to<text:s/>achieve<text:s/>the<text:s/>goal</text:span></text:p></draw:text-box></draw:frame><draw:frame svg:x="11.739cm" svg:y="1.863cm" svg:width="3.22cm" svg:height="1.716cm" draw:style-name="FR43" text:anchor-type="char" draw:z-index="0"><draw:text-box><text:p text:style-name="P664"><text:span text:style-name="T664_1">Actors<text:s/>in<text:s/>the<text:s/>supply<text:s/>chain<text:s/>share<text:s/>vision<text:s/>on<text:s/>responsible<text:s/>business<text:s/>practices<text:s/></text:span></text:p></draw:text-box></draw:frame><draw:frame svg:x="15.13cm" svg:y="1.841cm" svg:width="3.127cm" svg:height="1.749cm" draw:style-name="FR44" text:anchor-type="char" draw:z-index="0"><draw:text-box><text:p text:style-name="P665"><text:span text:style-name="T665_1">Local<text:s/>communities,<text:s/>NGOs,<text:s/>&amp;<text:s/>other<text:s/>stakeholders<text:s/>motivated<text:s/>&amp;<text:s/>committed</text:span><text:span text:style-name="T665_2"><text:s/></text:span></text:p></draw:text-box></draw:frame><draw:g draw:style-name="FR45" draw:z-index="0"><draw:g draw:style-name="FR46" draw:z-index="0"><draw:frame svg:x="0.133cm" svg:y="8.001cm" svg:width="2.463cm" svg:height="1.552cm" draw:style-name="FR47" text:anchor-type="char" draw:z-index="0"><draw:text-box><text:p text:style-name="P666"><text:span text:style-name="T666_1">PROJECT<text:s/>RESULTS</text:span></text:p></draw:text-box></draw:frame><draw:frame svg:x="3.874cm" svg:y="7.868cm" svg:width="3.962cm" svg:height="2.876cm" draw:style-name="FR48" text:anchor-type="char" draw:z-index="0"><draw:text-box><text:p text:style-name="P667"><text:span text:style-name="T667_1">RESULT<text:s/>1</text:span><text:span text:style-name="T667_2">.<text:s/>Created<text:s/></text:span><text:span text:style-name="T667_3">Enabling<text:s/>policy<text:s/>and<text:s/>environment<text:s/>for<text:s/>inclusive<text:s/>sustainable<text:s/>actions<text:s/>programme<text:s/>development<text:s/>of<text:s/>commodities</text:span></text:p></draw:text-box></draw:frame><draw:frame svg:x="8.027cm" svg:y="7.884cm" svg:width="3.232cm" svg:height="2.858cm" draw:style-name="FR49" text:anchor-type="char" draw:z-index="0"><draw:text-box><text:p text:style-name="P668"><text:span text:style-name="T668_1">RESULT<text:s/>2</text:span><text:span text:style-name="T668_2">.<text:s/>Expanded<text:s/></text:span><text:span text:style-name="T668_3">market<text:s/>access<text:s/>and<text:s/></text:span><text:span text:style-name="T668_4">adoption<text:s/>of<text:s/>national<text:s/>commodity<text:s/>certification<text:s/>policy<text:s/></text:span></text:p></draw:text-box></draw:frame><draw:frame svg:x="11.357cm" svg:y="7.884cm" svg:width="3.377cm" svg:height="2.882cm" draw:style-name="FR50" text:anchor-type="char" draw:z-index="0"><draw:text-box><text:p text:style-name="P669"><text:span text:style-name="T669_1">RESULT<text:s/>3</text:span><text:span text:style-name="T669_2">.<text:s/>Increased<text:s/>recognition<text:s/>of<text:s/>national</text:span><text:span text:style-name="T669_3"><text:s/>systems<text:s/>and<text:s/>technology<text:s/>for<text:s/>credible<text:s/>national<text:s/>certification<text:s/>scheme</text:span></text:p></draw:text-box></draw:frame><draw:frame svg:x="14.833cm" svg:y="7.801cm" svg:width="2.967cm" svg:height="2.856cm" draw:style-name="FR51" text:anchor-type="char" draw:z-index="0"><draw:text-box><text:p text:style-name="P670"><text:span text:style-name="T670_1">RESULT<text:s/>4</text:span><text:span text:style-name="T670_2">.<text:s/>Increased<text:s/>trade</text:span><text:span text:style-name="T670_3"><text:s/>and<text:s/>sustainable<text:s/>business<text:s/>of<text:s/></text:span><text:span text:style-name="T670_4">certified<text:s/>commodities</text:span></text:p></draw:text-box></draw:frame></draw:g><draw:g draw:style-name="FR52" draw:z-index="0"><draw:frame svg:x="0.133cm" svg:y="12.299cm" svg:width="2.462cm" svg:height="1.551cm" draw:style-name="FR53" text:anchor-type="char" draw:z-index="0"><draw:text-box><text:p text:style-name="P671"><text:span text:style-name="T671_1">PROJECT<text:s/>OUTPUTS</text:span></text:p></draw:text-box></draw:frame><draw:frame svg:x="3.7cm" svg:y="11.874cm" svg:width="4.235cm" svg:height="2.963cm" draw:style-name="FR54" text:anchor-type="char" draw:z-index="0"><draw:text-box><text:list text:style-name="LS9" xml:id="list134"><text:list-item><text:list><text:list-item><text:p text:style-name="P672"><text:span text:style-name="T672_1">Policy<text:s/>recommendations<text:s/>developed</text:span></text:p></text:list-item><text:list-item><text:p text:style-name="P673"><text:span text:style-name="T673_1">Multi<text:s/>stakeholder<text:s/>dialogue<text:s/>revitalized</text:span></text:p></text:list-item><text:list-item><text:p text:style-name="P674"><text:span text:style-name="T674_1">Sustainable<text:s/>commodities<text:s/>action<text:s/>plans<text:s/>developed</text:span></text:p></text:list-item><text:list-item><text:p text:style-name="P675"><text:span text:style-name="T675_1">Training<text:s/>on<text:s/></text:span><text:span text:style-name="T675_2">systems-change<text:s/>leadership</text:span></text:p></text:list-item><text:list-item><text:p text:style-name="P676"><text:span text:style-name="T676_1">Commodities<text:s/>dashboard<text:s/>functioned</text:span></text:p></text:list-item></text:list></text:list-item></text:list></draw:text-box></draw:frame><draw:frame svg:x="8.088cm" svg:y="11.917cm" svg:width="3.233cm" svg:height="2.877cm" draw:style-name="FR55" text:anchor-type="char" draw:z-index="0"><draw:text-box><text:p text:style-name="P677"><text:span text:style-name="T677_1">2.1<text:s/></text:span><text:span text:style-name="T677_2">Dialogue<text:s/>with<text:s/>international<text:s/>buyers</text:span><text:span text:style-name="T677_3"><text:s/></text:span><text:span text:style-name="T677_4">established</text:span></text:p><text:p text:style-name="P678"><text:span text:style-name="T678_1">2.2<text:s/>P</text:span><text:span text:style-name="T678_2">artnership<text:s/>agreements</text:span><text:span text:style-name="T678_3"><text:s text:c="2"/>on<text:s/>trade<text:s/>catalyzed</text:span></text:p><text:p text:style-name="P679"><text:span text:style-name="T679_1">2.3<text:s/>Good<text:s/>practices<text:s/>&amp;<text:s/>knowledge<text:s/>documented</text:span></text:p></draw:text-box></draw:frame><draw:frame svg:x="11.415cm" svg:y="11.873cm" svg:width="3.487cm" svg:height="2.919cm" draw:style-name="FR56" text:anchor-type="char" draw:z-index="0"><draw:text-box><text:p text:style-name="P680"><text:span text:style-name="T680_1">3.1<text:s/>national<text:s/>system<text:s/>compliance<text:s/>&amp;<text:s/>wider<text:s/>accepted<text:s/>by<text:s/>market</text:span></text:p><text:p text:style-name="P681"><text:span text:style-name="T681_1">3.2<text:s/>Digital<text:s/>based<text:s/>CoC<text:s/>system<text:s/>operationalized</text:span></text:p><text:p text:style-name="P682"><text:span text:style-name="T682_1">3.3<text:s/>N</text:span><text:span text:style-name="T682_2">ational<text:s/>monitoring<text:s/>system</text:span><text:span text:style-name="T682_3"><text:s/>enhanced</text:span></text:p></draw:text-box></draw:frame><draw:frame svg:x="14.991cm" svg:y="11.916cm" svg:width="2.876cm" svg:height="2.877cm" draw:style-name="FR57" text:anchor-type="char" draw:z-index="0"><draw:text-box><text:p text:style-name="P683"><text:span text:style-name="T683_1">4.1<text:s/>B</text:span><text:span text:style-name="T683_2">usiness-to-business<text:s/>dialogues</text:span><text:span text:style-name="T683_3"><text:s/>conducted</text:span></text:p><text:p text:style-name="P684"><text:span text:style-name="T684_1">4.2<text:s/>Knowledge<text:s/>exchange<text:s/>with<text:s/>other<text:s/>countries<text:s/>conducted</text:span></text:p><text:p text:style-name="P685"><text:span text:style-name="T685_1">4.3<text:s/>Lessons<text:s/>learned<text:s/>for<text:s/>systems<text:s/>improvement</text:span></text:p></draw:text-box></draw:frame></draw:g><draw:connector svg:x1="5.731cm" svg:y1="12.02cm" svg:x2="5.744cm" svg:y2="10.475cm" draw:style-name="FR58" draw:z-index="0"/><draw:connector svg:x1="9.698cm" svg:y1="12.053cm" svg:x2="9.711cm" svg:y2="10.508cm" draw:style-name="FR59" draw:z-index="0"/><draw:connector svg:x1="13.187cm" svg:y1="12.103cm" svg:x2="13.2cm" svg:y2="10.558cm" draw:style-name="FR60" draw:z-index="0"/><draw:connector svg:x1="16.332cm" svg:y1="12.053cm" svg:x2="16.345cm" svg:y2="10.508cm" draw:style-name="FR61" draw:z-index="0"/></draw:g><draw:g draw:style-name="FR62" draw:z-index="0"><draw:connector svg:x1="5.096cm" svg:y1="3.976cm" svg:x2="5.096cm" svg:y2="3.545cm" draw:style-name="FR63" draw:z-index="0"/><draw:connector svg:x1="9.446cm" svg:y1="3.99cm" svg:x2="9.446cm" svg:y2="3.557cm" draw:style-name="FR64" draw:z-index="0"/><draw:connector svg:x1="13.402cm" svg:y1="4cm" svg:x2="13.402cm" svg:y2="3.569cm" draw:style-name="FR65" draw:z-index="0"/><draw:connector svg:x1="16.659cm" svg:y1="4.012cm" svg:x2="16.659cm" svg:y2="3.581cm" draw:style-name="FR66" draw:z-index="0"/><draw:line svg:x1="5.062cm" svg:y1="4.003cm" svg:x2="16.68cm" svg:y2="4.003cm" draw:style-name="FR67" draw:z-index="0"/><draw:line svg:x1="6.853cm" svg:y1="4.758cm" svg:x2="6.862cm" svg:y2="4.003cm" draw:style-name="FR68" draw:z-index="0"/><draw:line svg:x1="14.438cm" svg:y1="4.714cm" svg:x2="14.421cm" svg:y2="4.003cm" draw:style-name="FR69" draw:z-index="0"/></draw:g></draw:g><draw:connector svg:x1="5.43cm" svg:y1="2.078cm" svg:x2="5.43cm" svg:y2="1.341cm" draw:style-name="FR70" draw:z-index="0"/><draw:connector svg:x1="9.444cm" svg:y1="2.062cm" svg:x2="9.444cm" svg:y2="1.341cm" draw:style-name="FR71" draw:z-index="0"/><draw:connector svg:x1="13.362cm" svg:y1="2.058cm" svg:x2="13.362cm" svg:y2="1.353cm" draw:style-name="FR72" draw:z-index="0"/><draw:connector svg:x1="16.149cm" svg:y1="2.079cm" svg:x2="16.168cm" svg:y2="1.341cm" draw:style-name="FR73" draw:z-index="0"/></draw:g></draw:g></draw:g></draw:g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Symbol" svg:font-family="Symbol" style:font-pitch="variable" style:font-family-generic="roman" style:font-charset="x-symbol"/>
    <style:font-face style:name="Arial" svg:font-family="Arial" style:font-pitch="variable" style:font-family-generic="swiss"/>
    <style:font-face style:name="Cambria" svg:font-family="Cambria" style:font-pitch="variable" style:font-family-generic="roman"/>
    <style:font-face style:name="SimSun" svg:font-family="SimSun" style:font-pitch="variable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</office:font-face-decls>
  <office:styles>
    <draw:marker draw:name="msArrowEnd_20_5" draw:display-name="msArrowEnd 5" svg:viewBox="0 0 210 210" svg:d="m105 0 105 210h-210z"/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style:font-name="Arial" fo:font-size="12pt" style:font-size-asian="12pt" style:font-size-complex="12pt" fo:language-asian="en" fo:country-asian="US"/>
    </style:style>
    <style:style style:name="Heading_20_1" style:display-name="Heading 1" style:family="paragraph" style:parent-style-name="Normal" style:default-outline-level="1">
      <style:paragraph-properties fo:margin-top="0.423cm" fo:keep-with-next="always" fo:keep-together="always"/>
      <style:text-properties fo:color="#365f91" style:font-name="Cambria" fo:font-size="16pt" style:font-name-asian="宋体" style:font-size-asian="16pt" style:font-name-complex="Times New Roman" style:font-size-complex="16pt"/>
    </style:style>
    <style:style style:name="Heading_20_2" style:display-name="Heading 2" style:family="paragraph" style:parent-style-name="Normal" style:default-outline-level="2">
      <style:paragraph-properties fo:margin-top="0.423cm" fo:margin-bottom="0.106cm" fo:keep-with-next="always"/>
      <style:text-properties fo:font-style="italic" style:font-style-asian="italic" style:font-style-complex="italic" fo:font-size="14pt" style:font-size-asian="14pt" style:font-name-complex="Arial" style:font-size-complex="14pt" fo:font-weight="bold" style:font-weight-asian="bold" style:font-weight-complex="bold"/>
    </style:style>
    <style:style style:name="Heading_20_4" style:display-name="Heading 4" style:family="paragraph" style:parent-style-name="Normal" style:default-outline-level="4">
      <style:paragraph-properties fo:margin-top="0.423cm" fo:margin-bottom="0.106cm"/>
      <style:text-properties fo:font-weight="bold" style:font-weight-asian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ck_20_to_20_top" style:display-name="Back to top" style:family="paragraph" style:parent-style-name="Normal"/>
    <style:style style:name="Horizontal_20_Line" style:display-name="Horizontal Line" style:family="paragraph" style:parent-style-name="Normal"/>
    <style:style style:name="Paragraph_20_Image_20_Wrap_20_Left" style:display-name="Paragraph Image Wrap Left" style:family="paragraph" style:parent-style-name="Normal"/>
    <style:style style:name="Paragraph_20_Image_20_Wrap_20_Right" style:display-name="Paragraph Image Wrap Right" style:family="paragraph" style:parent-style-name="Normal"/>
    <style:style style:name="Summary" style:family="paragraph" style:parent-style-name="Normal">
      <style:paragraph-properties fo:margin-bottom="0.136cm" fo:margin-left="0.228cm" fo:margin-right="0.228cm"/>
      <style:text-properties fo:color="#666666" style:font-name="Verdana" fo:font-size="7.5pt" style:font-size-asian="7.5pt" style:font-size-complex="7.5pt" fo:language-asian="en" fo:country-asian="GB"/>
    </style:style>
    <style:style style:name="Table_20_DFID_20_End" style:display-name="Table DFID End" style:family="paragraph" style:parent-style-name="Normal"/>
    <style:style style:name="Table_20_DFID_20_Start" style:display-name="Table DFID Start" style:family="paragraph" style:parent-style-name="Normal"/>
    <style:style style:name="Table_20_Headings" style:display-name="Table Headings" style:family="paragraph" style:parent-style-name="Normal">
      <style:paragraph-properties fo:margin-bottom="0.139cm"/>
      <style:text-properties fo:color="#ffffff" style:font-size-complex="10pt" fo:language-asian="en" fo:country-asian="GB" fo:font-weight="bold" style:font-weight-asian="bold" style:font-weight-complex="bold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Tahoma" fo:font-size="8pt" style:font-size-asian="8pt" style:font-name-complex="Tahoma" style:font-size-complex="8pt"/>
    </style:style>
    <style:style style:name="Char" style:family="paragraph" style:parent-style-name="Normal">
      <style:paragraph-properties fo:line-height="0.423cm" fo:margin-bottom="0.282cm"/>
      <style:text-properties style:font-name="Verdana" fo:font-size="10pt" style:font-size-asian="10pt" style:font-size-complex="10pt" fo:language="en" fo:country="US"/>
    </style:style>
    <style:style style:name="Char0" style:family="paragraph" style:parent-style-name="Normal">
      <style:paragraph-properties fo:line-height="0.423cm" fo:margin-bottom="0.282cm"/>
      <style:text-properties style:font-name="Verdana" fo:font-size="10pt" style:font-size-asian="10pt" style:font-size-complex="10pt" fo:language="en" fo:country="US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Strong" style:family="text">
      <style:text-properties fo:font-weight="bold" style:font-weight-asian="bold" style:font-weight-complex="bold"/>
    </style:style>
    <style:style style:name="Page_20_number" style:display-name="Page number" style:family="text" style:parent-style-name="Default_20_Paragraph_20_Font"/>
    <style:style style:name="List_20_Paragraph" style:display-name="List Paragraph" style:family="paragraph" style:parent-style-name="Normal">
      <style:paragraph-properties fo:margin-left="1.27cm"/>
    </style:style>
    <style:style style:name="Footer_20_Char" style:display-name="Footer Char" style:family="text" style:parent-style-name="Default_20_Paragraph_20_Font">
      <style:text-properties style:font-name="Arial" fo:font-size="12pt" style:font-size-asian="12pt" style:font-size-complex="12pt" fo:language-asian="en" fo:country-asian="US"/>
    </style:style>
    <style:style style:name="Placeholder_20_Text" style:display-name="Placeholder Text" style:family="text" style:parent-style-name="Default_20_Paragraph_20_Font">
      <style:text-properties fo:color="#808080"/>
    </style:style>
    <style:style style:name="Style1" style:family="text" style:parent-style-name="Default_20_Paragraph_20_Font">
      <style:text-properties style:font-name="Arial" fo:font-size="11pt" style:font-size-asian="11pt"/>
    </style:style>
    <style:style style:name="List_20_Paragraph_20_Char" style:display-name="List Paragraph Char" style:family="text" style:parent-style-name="Default_20_Paragraph_20_Font">
      <style:text-properties style:font-name="Arial" fo:font-size="12pt" style:font-size-asian="12pt" style:font-size-complex="12pt" fo:language-asian="en" fo:country-asian="US"/>
    </style:style>
    <style:style style:name="Para_20_Char" style:display-name="Para Char" style:family="text" style:parent-style-name="Default_20_Paragraph_20_Font">
      <style:text-properties style:font-name="Arial" fo:font-size="11pt" style:font-size-asian="11pt" style:font-name-complex="Arial" style:font-size-complex="12pt" fo:language-asian="en" fo:country-asian="US" style:font-weight-complex="bold"/>
    </style:style>
    <style:style style:name="Para" style:family="paragraph" style:parent-style-name="List_20_Paragraph">
      <style:paragraph-properties fo:text-indent="0cm" fo:margin-left="1.27cm"/>
      <style:text-properties fo:font-size="11pt" style:font-size-asian="11pt" style:font-name-complex="Arial" style:font-weight-complex="bold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Unresolved_20_Mention1" style:display-name="Unresolved Mention1" style:family="text" style:parent-style-name="Default_20_Paragraph_20_Font">
      <style:text-properties fo:background-color="#e6e6e6" fo:color="#808080"/>
    </style:style>
    <style:style style:name="Unresolved_20_Mention2" style:display-name="Unresolved Mention2" style:family="text" style:parent-style-name="Default_20_Paragraph_20_Font">
      <style:text-properties fo:background-color="#e6e6e6" fo:color="#808080"/>
    </style:style>
    <style:style style:name="Revision" style:family="paragraph">
      <style:text-properties style:font-name="Arial" fo:font-size="12pt" style:font-size-asian="12pt" style:font-size-complex="12pt" fo:language-asian="en" fo:country-asian="US"/>
    </style:style>
    <style:style style:name="Unresolved_20_Mention" style:display-name="Unresolved Mention" style:family="text" style:parent-style-name="Default_20_Paragraph_20_Font">
      <style:text-properties fo:background-color="#e6e6e6" fo:color="#808080"/>
    </style:style>
    <style:style style:name="FollowedHyperlink" style:family="text" style:parent-style-name="Default_20_Paragraph_20_Font">
      <style:text-properties fo:color="#800080" style:text-underline-style="solid" style:text-underline-color="font-color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 fo:language-asian="en" fo:country-asian="US"/>
    </style:style>
    <style:style style:name="normaltextrun" style:family="text" style:parent-style-name="Default_20_Paragraph_20_Font"/>
    <style:style style:name="para_20_main" style:display-name="para main" style:family="paragraph" style:parent-style-name="List_20_Paragraph">
      <style:paragraph-properties style:text-autospace="none" fo:margin-top="0.423cm" fo:margin-left="0.635cm" style:punctuation-wrap="simple" fo:hyphenation-ladder-count="no-limit"/>
      <style:text-properties fo:font-size="11pt" style:font-size-asian="11pt" style:font-name-complex="Arial" style:font-size-complex="11pt" fo:language-asian="en" fo:country-asian="GB" style:font-weight-complex="bold" style:letter-kerning="true"/>
    </style:style>
    <style:style style:name="Internet_20_link_20__28_user_29_" style:display-name="Internet link (user)" style:family="text" style:parent-style-name="Default_20_Paragraph_20_Font">
      <style:text-properties fo:color="#0000ff" style:text-underline-style="solid" style:text-underline-color="font-color"/>
    </style:style>
    <style:style style:name="Footnote_20_text" style:display-name="Footnote text" style:family="paragraph" style:parent-style-name="Normal">
      <style:paragraph-properties style:text-autospace="none" style:punctuation-wrap="simple" fo:hyphenation-ladder-count="no-limit"/>
      <style:text-properties fo:font-size="8pt" style:font-size-asian="8pt" style:font-size-complex="10pt" fo:language-asian="en" fo:country-asian="GB" style:letter-kerning="true"/>
    </style:style>
    <style:style style:name="Footnote_20_Text_20_Char" style:display-name="Footnote Text Char" style:family="text" style:parent-style-name="Default_20_Paragraph_20_Font">
      <style:text-properties style:font-name="Arial" fo:font-size="8pt" style:font-size-asian="8pt" style:letter-kerning="true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LS3" style:family="paragraph" style:parent-style-name="No_20_List"/>
    <style:style style:name="LS4" style:family="paragraph" style:parent-style-name="No_20_List"/>
    <style:style style:name="LS6" style:family="paragraph" style:parent-style-name="No_20_List"/>
    <style:style style:name="LS8" style:family="paragraph" style:parent-style-name="No_20_List"/>
    <style:style style:name="LS9" style:family="paragraph" style:parent-style-name="No_20_List"/>
    <style:style style:name="LS10" style:family="paragraph" style:parent-style-name="No_20_List"/>
    <style:style style:name="para_20_title" style:display-name="para title" style:family="paragraph" style:parent-style-name="Heading_20_4">
      <style:paragraph-properties style:text-autospace="none" fo:margin-top="0.635cm" fo:margin-bottom="0.423cm" style:punctuation-wrap="simple" fo:hyphenation-ladder-count="no-limit"/>
      <style:text-properties style:font-size-complex="11pt" fo:language-asian="en" fo:country-asian="GB" style:letter-kerning="true"/>
    </style:style>
    <style:style style:name="LS14" style:family="paragraph" style:parent-style-name="No_20_List"/>
    <style:style style:name="LS21" style:family="paragraph" style:parent-style-name="No_20_List"/>
    <style:style style:name="LS29" style:family="paragraph" style:parent-style-name="No_20_List"/>
    <style:style style:name="LS30" style:family="paragraph" style:parent-style-name="No_20_List"/>
    <style:style style:name="LS18" style:family="paragraph" style:parent-style-name="No_20_List"/>
    <style:style style:name="LS19" style:family="paragraph" style:parent-style-name="No_20_List"/>
    <style:style style:name="LS28" style:family="paragraph" style:parent-style-name="No_20_List"/>
    <style:style style:name="Mention" style:family="text" style:parent-style-name="Default_20_Paragraph_20_Font">
      <style:text-properties fo:background-color="#e6e6e6" fo:color="#2b579a"/>
    </style:style>
    <style:style style:name="Heading_20_1_20_Char" style:display-name="Heading 1 Char" style:family="text" style:parent-style-name="Default_20_Paragraph_20_Font">
      <style:text-properties fo:color="#365f91" style:font-name="Cambria" fo:font-size="16pt" style:font-name-asian="宋体" style:font-size-asian="16pt" style:font-name-complex="Times New Roman" style:font-size-complex="16pt" fo:language-asian="en" fo:country-asian="US"/>
    </style:style>
    <style:style style:name="Comment_20_Text_20_Char" style:display-name="Comment Text Char" style:family="text" style:parent-style-name="Default_20_Paragraph_20_Font">
      <style:text-properties style:font-name="Arial" fo:language-asian="en" fo:country-asian="US"/>
    </style:style>
    <style:style style:name="List1Level0" style:family="text">
      <style:text-properties fo:font-weight="normal" style:font-weight-asian="normal" style:font-weight-complex="normal"/>
    </style:style>
    <style:style style:name="List1Level1" style:family="text">
      <style:text-properties style:font-name="Symbol"/>
    </style:style>
    <text:list-style style:name="LS1">
      <text:list-level-style-number style:num-format="1" text:style-name="List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weight="normal" style:font-weight-asian="normal" style:font-weight-complex="normal"/>
      </text:list-level-style-number>
      <text:list-level-style-bullet text:bullet-char="" text:style-name="List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number style:num-format="i" text:style-name="List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Level0" style:family="text">
      <style:text-properties fo:font-weight="normal" style:font-weight-asian="normal"/>
    </style:style>
    <text:list-style style:name="LS2">
      <text:list-level-style-number style:num-format="1" text:style-name="List2Level0" style:num-suffix="." text:level="1">
        <style:list-level-properties text:space-before="0.501cm" text:min-label-width="0.635cm" fo:text-align="start" text:list-level-position-and-space-mode="label-alignment">
          <style:list-level-label-alignment text:label-followed-by="listtab" fo:margin-left="1.136cm" fo:text-indent="-0.635cm"/>
        </style:list-level-properties>
        <style:text-properties fo:font-weight="normal" style:font-weight-asian="normal"/>
      </text:list-level-style-number>
      <text:list-level-style-number style:num-format="a" text:style-name="List2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2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2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2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2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2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2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2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3">
      <text:list-level-style-number style:num-format="A" text:style-name="List3Level0" style:num-suffix="." text:level="1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</text:list-level-style-number>
      <text:list-level-style-number style:num-format="a" text:style-name="List3Level1" style:num-suffix="." text:level="2">
        <style:list-level-properties text:space-before="1.272cm" text:min-label-width="0.635cm" fo:text-align="start" text:list-level-position-and-space-mode="label-alignment">
          <style:list-level-label-alignment text:label-followed-by="listtab" fo:margin-left="1.907cm" fo:text-indent="-0.635cm"/>
        </style:list-level-properties>
      </text:list-level-style-number>
      <text:list-level-style-number style:num-format="i" text:style-name="List3Level2" style:num-suffix="." text:level="3">
        <style:list-level-properties text:min-label-width="3.177cm" text:min-label-distance="0.318cm" fo:text-align="end" text:list-level-position-and-space-mode="label-alignment">
          <style:list-level-label-alignment text:label-followed-by="listtab" fo:margin-left="3.177cm" fo:text-indent="-0.318cm"/>
        </style:list-level-properties>
      </text:list-level-style-number>
      <text:list-level-style-number style:num-format="1" text:style-name="List3Level3" style:num-suffix="." text:level="4">
        <style:list-level-properties text:space-before="3.812cm" text:min-label-width="0.635cm" fo:text-align="start" text:list-level-position-and-space-mode="label-alignment">
          <style:list-level-label-alignment text:label-followed-by="listtab" fo:margin-left="4.447cm" fo:text-indent="-0.635cm"/>
        </style:list-level-properties>
      </text:list-level-style-number>
      <text:list-level-style-number style:num-format="a" text:style-name="List3Level4" style:num-suffix="." text:level="5">
        <style:list-level-properties text:space-before="5.082cm" text:min-label-width="0.635cm" fo:text-align="start" text:list-level-position-and-space-mode="label-alignment">
          <style:list-level-label-alignment text:label-followed-by="listtab" fo:margin-left="5.717cm" fo:text-indent="-0.635cm"/>
        </style:list-level-properties>
      </text:list-level-style-number>
      <text:list-level-style-number style:num-format="i" text:style-name="List3Level5" style:num-suffix="." text:level="6">
        <style:list-level-properties text:min-label-width="6.987cm" text:min-label-distance="0.318cm" fo:text-align="end" text:list-level-position-and-space-mode="label-alignment">
          <style:list-level-label-alignment text:label-followed-by="listtab" fo:margin-left="6.987cm" fo:text-indent="-0.318cm"/>
        </style:list-level-properties>
      </text:list-level-style-number>
      <text:list-level-style-number style:num-format="1" text:style-name="List3Level6" style:num-suffix="." text:level="7">
        <style:list-level-properties text:space-before="7.622cm" text:min-label-width="0.635cm" fo:text-align="start" text:list-level-position-and-space-mode="label-alignment">
          <style:list-level-label-alignment text:label-followed-by="listtab" fo:margin-left="8.257cm" fo:text-indent="-0.635cm"/>
        </style:list-level-properties>
      </text:list-level-style-number>
      <text:list-level-style-number style:num-format="a" text:style-name="List3Level7" style:num-suffix="." text:level="8">
        <style:list-level-properties text:space-before="8.892cm" text:min-label-width="0.635cm" fo:text-align="start" text:list-level-position-and-space-mode="label-alignment">
          <style:list-level-label-alignment text:label-followed-by="listtab" fo:margin-left="9.527cm" fo:text-indent="-0.635cm"/>
        </style:list-level-properties>
      </text:list-level-style-number>
      <text:list-level-style-number style:num-format="i" text:style-name="List3Level8" style:num-suffix="." text:level="9">
        <style:list-level-properties text:min-label-width="10.797cm" text:min-label-distance="0.318cm" fo:text-align="end" text:list-level-position-and-space-mode="label-alignment">
          <style:list-level-label-alignment text:label-followed-by="listtab" fo:margin-left="10.797cm" fo:text-indent="-0.318cm"/>
        </style:list-level-properties>
      </text:list-level-style-number>
    </text:list-style>
    <style:style style:name="List4Level0" style:family="text" style:parent-style-name="LS3">
      <style:text-properties style:text-scale="100%" text:display="true" style:text-line-through-style="none" style:font-name="Arial" fo:font-size="11pt" style:font-size-asian="11pt" style:font-size-complex="11pt" fo:font-weight="normal" style:font-weight-asian="normal" style:font-weight-complex="bold"/>
    </style:style>
    <text:list-style style:name="LS4">
      <text:list-level-style-number style:num-format="1" text:style-name="List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text-scale="100%" text:display="true" style:text-line-through-style="none" style:font-name="Arial" fo:font-size="11pt" style:font-size-asian="11pt" style:font-size-complex="11pt" fo:font-weight="normal" style:font-weight-asian="normal" style:font-weight-complex="bold"/>
      </text:list-level-style-number>
      <text:list-level-style-number style:num-format="a" text:style-name="List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5Level0" style:family="text" style:parent-style-name="LS4">
      <style:text-properties style:text-scale="100%" text:display="true" style:text-line-through-style="none" fo:font-size="11pt" style:font-size-asian="11pt" style:font-size-complex="11pt"/>
    </style:style>
    <text:list-style style:name="LS5">
      <text:list-level-style-number style:num-format="i" text:style-name="List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text-scale="100%" text:display="true" style:text-line-through-style="none" fo:font-size="11pt" style:font-size-asian="11pt" style:font-size-complex="11pt"/>
      </text:list-level-style-number>
      <text:list-level-style-number style:num-format="a" text:style-name="List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6Level1" style:family="text" style:parent-style-name="LS6">
      <style:text-properties style:font-name="Courier New" style:font-name-complex="Courier New"/>
    </style:style>
    <style:style style:name="List6Level2" style:family="text" style:parent-style-name="LS6">
      <style:text-properties style:font-name="Wingdings"/>
    </style:style>
    <style:style style:name="List6Level3" style:family="text" style:parent-style-name="LS6">
      <style:text-properties style:font-name="Symbol"/>
    </style:style>
    <style:style style:name="List6Level4" style:family="text" style:parent-style-name="LS6">
      <style:text-properties style:font-name="Courier New" style:font-name-complex="Courier New"/>
    </style:style>
    <style:style style:name="List6Level5" style:family="text" style:parent-style-name="LS6">
      <style:text-properties style:font-name="Wingdings"/>
    </style:style>
    <style:style style:name="List6Level6" style:family="text" style:parent-style-name="LS6">
      <style:text-properties style:font-name="Symbol"/>
    </style:style>
    <style:style style:name="List6Level7" style:family="text" style:parent-style-name="LS6">
      <style:text-properties style:font-name="Courier New" style:font-name-complex="Courier New"/>
    </style:style>
    <style:style style:name="List6Level8" style:family="text" style:parent-style-name="LS6">
      <style:text-properties style:font-name="Wingdings"/>
    </style:style>
    <text:list-style style:name="LS6">
      <text:list-level-style-number style:num-format="i" text:style-name="List6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bullet text:bullet-char="o" text:style-name="List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7Level0" style:family="text" style:parent-style-name="LS8">
      <style:text-properties style:text-scale="100%" text:display="true" style:text-line-through-style="none" fo:font-size="11pt" style:font-size-asian="11pt" style:font-size-complex="11pt"/>
    </style:style>
    <text:list-style style:name="LS7">
      <text:list-level-style-number style:num-format="i" text:style-name="List7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text-scale="100%" text:display="true" style:text-line-through-style="none" fo:font-size="11pt" style:font-size-asian="11pt" style:font-size-complex="11pt"/>
      </text:list-level-style-number>
      <text:list-level-style-number style:num-format="a" text:style-name="List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7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7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7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8Level1" style:family="text" style:parent-style-name="LS9">
      <style:text-properties style:font-name="Courier New" style:font-name-complex="Courier New"/>
    </style:style>
    <style:style style:name="List8Level2" style:family="text" style:parent-style-name="LS9">
      <style:text-properties style:font-name="Wingdings"/>
    </style:style>
    <style:style style:name="List8Level3" style:family="text" style:parent-style-name="LS9">
      <style:text-properties style:font-name="Symbol"/>
    </style:style>
    <style:style style:name="List8Level4" style:family="text" style:parent-style-name="LS9">
      <style:text-properties style:font-name="Courier New" style:font-name-complex="Courier New"/>
    </style:style>
    <style:style style:name="List8Level5" style:family="text" style:parent-style-name="LS9">
      <style:text-properties style:font-name="Wingdings"/>
    </style:style>
    <style:style style:name="List8Level6" style:family="text" style:parent-style-name="LS9">
      <style:text-properties style:font-name="Symbol"/>
    </style:style>
    <style:style style:name="List8Level7" style:family="text" style:parent-style-name="LS9">
      <style:text-properties style:font-name="Courier New" style:font-name-complex="Courier New"/>
    </style:style>
    <style:style style:name="List8Level8" style:family="text" style:parent-style-name="LS9">
      <style:text-properties style:font-name="Wingdings"/>
    </style:style>
    <text:list-style style:name="LS8">
      <text:list-level-style-number style:num-format="i" text:style-name="List8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bullet text:bullet-char="o" text:style-name="List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9Level0" style:family="text" style:parent-style-name="LS10">
      <style:text-properties style:text-scale="100%" text:display="true" style:text-line-through-style="none" fo:font-size="11pt" style:font-size-asian="11pt" style:font-size-complex="11pt"/>
    </style:style>
    <text:list-style style:name="LS9">
      <text:list-level-style-number style:num-format="i" text:style-name="List9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text-scale="100%" text:display="true" style:text-line-through-style="none" fo:font-size="11pt" style:font-size-asian="11pt" style:font-size-complex="11pt"/>
      </text:list-level-style-number>
      <text:list-level-style-number style:num-format="a" text:style-name="List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9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9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9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0Level1" style:family="text" style:parent-style-name="LS9">
      <style:text-properties style:font-name="Courier New" style:font-name-complex="Courier New"/>
    </style:style>
    <style:style style:name="List10Level2" style:family="text" style:parent-style-name="LS9">
      <style:text-properties style:font-name="Wingdings"/>
    </style:style>
    <style:style style:name="List10Level3" style:family="text" style:parent-style-name="LS9">
      <style:text-properties style:font-name="Symbol"/>
    </style:style>
    <style:style style:name="List10Level4" style:family="text" style:parent-style-name="LS9">
      <style:text-properties style:font-name="Courier New" style:font-name-complex="Courier New"/>
    </style:style>
    <style:style style:name="List10Level5" style:family="text" style:parent-style-name="LS9">
      <style:text-properties style:font-name="Wingdings"/>
    </style:style>
    <style:style style:name="List10Level6" style:family="text" style:parent-style-name="LS9">
      <style:text-properties style:font-name="Symbol"/>
    </style:style>
    <style:style style:name="List10Level7" style:family="text" style:parent-style-name="LS9">
      <style:text-properties style:font-name="Courier New" style:font-name-complex="Courier New"/>
    </style:style>
    <style:style style:name="List10Level8" style:family="text" style:parent-style-name="LS9">
      <style:text-properties style:font-name="Wingdings"/>
    </style:style>
    <text:list-style style:name="LS10">
      <text:list-level-style-number style:num-format="i" text:style-name="List10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bullet text:bullet-char="o" text:style-name="List1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1Level0" style:family="text">
      <style:text-properties fo:font-weight="normal" style:font-weight-asian="normal" style:font-weight-complex="normal"/>
    </style:style>
    <text:list-style style:name="LS11">
      <text:list-level-style-number style:num-format="i" text:style-name="List11Level0" style:num-suffix="." text:level="1">
        <style:list-level-properties text:min-label-width="1.27cm" text:min-label-distance="0.635cm" fo:text-align="end" text:list-level-position-and-space-mode="label-alignment">
          <style:list-level-label-alignment text:label-followed-by="listtab" fo:margin-left="1.27cm" fo:text-indent="-0.635cm"/>
        </style:list-level-properties>
        <style:text-properties fo:font-weight="normal" style:font-weight-asian="normal" style:font-weight-complex="normal"/>
      </text:list-level-style-number>
      <text:list-level-style-number style:num-format="a" text:style-name="List1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2Level0" style:family="text">
      <style:text-properties fo:font-weight="normal" style:font-weight-asian="normal" style:font-weight-complex="normal"/>
    </style:style>
    <text:list-style style:name="LS12">
      <text:list-level-style-number style:num-format="i" text:style-name="List12Level0" style:num-suffix="." text:level="1">
        <style:list-level-properties text:min-label-width="1.27cm" text:min-label-distance="0.635cm" fo:text-align="end" text:list-level-position-and-space-mode="label-alignment">
          <style:list-level-label-alignment text:label-followed-by="listtab" fo:margin-left="1.27cm" fo:text-indent="-0.635cm"/>
        </style:list-level-properties>
        <style:text-properties fo:font-weight="normal" style:font-weight-asian="normal" style:font-weight-complex="normal"/>
      </text:list-level-style-number>
      <text:list-level-style-number style:num-format="a" text:style-name="List1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3Level0" style:family="text" style:parent-style-name="LS14">
      <style:text-properties style:text-scale="100%" text:display="true" style:text-line-through-style="none" fo:font-size="11pt" style:font-size-asian="11pt" style:font-size-complex="11pt"/>
    </style:style>
    <text:list-style style:name="LS13">
      <text:list-level-style-number style:num-format="i" text:style-name="List1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text-scale="100%" text:display="true" style:text-line-through-style="none" fo:font-size="11pt" style:font-size-asian="11pt" style:font-size-complex="11pt"/>
      </text:list-level-style-number>
      <text:list-level-style-number style:num-format="a" text:style-name="List1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4Level0" style:family="text" style:parent-style-name="LS21">
      <style:text-properties style:text-scale="100%" text:display="true" style:text-line-through-style="none" fo:font-size="11pt" style:font-size-asian="11pt" style:font-size-complex="11pt"/>
    </style:style>
    <text:list-style style:name="LS14">
      <text:list-level-style-number style:num-format="i" text:style-name="List1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text-scale="100%" text:display="true" style:text-line-through-style="none" fo:font-size="11pt" style:font-size-asian="11pt" style:font-size-complex="11pt"/>
      </text:list-level-style-number>
      <text:list-level-style-number style:num-format="a" text:style-name="List1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5">
      <text:list-level-style-number style:num-format="i" text:style-name="List1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6Level0" style:family="text" style:parent-style-name="LS30">
      <style:text-properties style:font-name="Symbol"/>
    </style:style>
    <text:list-style style:name="LS16">
      <text:list-level-style-bullet text:bullet-char="" text:style-name="List16Level0" text:level="1">
        <style:list-level-properties text:space-before="1.201cm" text:min-label-width="0.635cm" fo:text-align="start" text:list-level-position-and-space-mode="label-alignment">
          <style:list-level-label-alignment text:label-followed-by="listtab" fo:margin-left="1.836cm" fo:text-indent="-0.635cm"/>
        </style:list-level-properties>
        <style:text-properties style:font-name="Symbol"/>
      </text:list-level-style-bullet>
      <text:list-level-style-number style:num-format="a" text:style-name="List16Level1" style:num-suffix="." text:level="2">
        <style:list-level-properties text:space-before="2.471cm" text:min-label-width="0.635cm" fo:text-align="start" text:list-level-position-and-space-mode="label-alignment">
          <style:list-level-label-alignment text:label-followed-by="listtab" fo:margin-left="3.106cm" fo:text-indent="-0.635cm"/>
        </style:list-level-properties>
      </text:list-level-style-number>
      <text:list-level-style-number style:num-format="i" text:style-name="List16Level2" style:num-suffix="." text:level="3">
        <style:list-level-properties text:min-label-width="4.376cm" text:min-label-distance="0.318cm" fo:text-align="end" text:list-level-position-and-space-mode="label-alignment">
          <style:list-level-label-alignment text:label-followed-by="listtab" fo:margin-left="4.376cm" fo:text-indent="-0.318cm"/>
        </style:list-level-properties>
      </text:list-level-style-number>
      <text:list-level-style-number style:num-format="1" text:style-name="List16Level3" style:num-suffix="." text:level="4">
        <style:list-level-properties text:space-before="5.011cm" text:min-label-width="0.635cm" fo:text-align="start" text:list-level-position-and-space-mode="label-alignment">
          <style:list-level-label-alignment text:label-followed-by="listtab" fo:margin-left="5.646cm" fo:text-indent="-0.635cm"/>
        </style:list-level-properties>
      </text:list-level-style-number>
      <text:list-level-style-number style:num-format="a" text:style-name="List16Level4" style:num-suffix="." text:level="5">
        <style:list-level-properties text:space-before="6.281cm" text:min-label-width="0.635cm" fo:text-align="start" text:list-level-position-and-space-mode="label-alignment">
          <style:list-level-label-alignment text:label-followed-by="listtab" fo:margin-left="6.916cm" fo:text-indent="-0.635cm"/>
        </style:list-level-properties>
      </text:list-level-style-number>
      <text:list-level-style-number style:num-format="i" text:style-name="List16Level5" style:num-suffix="." text:level="6">
        <style:list-level-properties text:min-label-width="8.186cm" text:min-label-distance="0.318cm" fo:text-align="end" text:list-level-position-and-space-mode="label-alignment">
          <style:list-level-label-alignment text:label-followed-by="listtab" fo:margin-left="8.186cm" fo:text-indent="-0.318cm"/>
        </style:list-level-properties>
      </text:list-level-style-number>
      <text:list-level-style-number style:num-format="1" text:style-name="List16Level6" style:num-suffix="." text:level="7">
        <style:list-level-properties text:space-before="8.821cm" text:min-label-width="0.635cm" fo:text-align="start" text:list-level-position-and-space-mode="label-alignment">
          <style:list-level-label-alignment text:label-followed-by="listtab" fo:margin-left="9.456cm" fo:text-indent="-0.635cm"/>
        </style:list-level-properties>
      </text:list-level-style-number>
      <text:list-level-style-number style:num-format="a" text:style-name="List16Level7" style:num-suffix="." text:level="8">
        <style:list-level-properties text:space-before="10.091cm" text:min-label-width="0.635cm" fo:text-align="start" text:list-level-position-and-space-mode="label-alignment">
          <style:list-level-label-alignment text:label-followed-by="listtab" fo:margin-left="10.726cm" fo:text-indent="-0.635cm"/>
        </style:list-level-properties>
      </text:list-level-style-number>
      <text:list-level-style-number style:num-format="i" text:style-name="List16Level8" style:num-suffix="." text:level="9">
        <style:list-level-properties text:min-label-width="11.996cm" text:min-label-distance="0.318cm" fo:text-align="end" text:list-level-position-and-space-mode="label-alignment">
          <style:list-level-label-alignment text:label-followed-by="listtab" fo:margin-left="11.996cm" fo:text-indent="-0.318cm"/>
        </style:list-level-properties>
      </text:list-level-style-number>
    </text:list-style>
    <text:list-style style:name="LS17">
      <text:list-level-style-number style:num-format="i" text:style-name="List17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7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7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7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8Level0" style:family="text" style:parent-style-name="LS14">
      <style:text-properties style:text-scale="100%" text:display="true" style:text-line-through-style="none" fo:font-size="11pt" style:font-size-asian="11pt" style:font-size-complex="11pt"/>
    </style:style>
    <text:list-style style:name="LS18">
      <text:list-level-style-number style:num-format="i" text:style-name="List18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text-scale="100%" text:display="true" style:text-line-through-style="none" fo:font-size="11pt" style:font-size-asian="11pt" style:font-size-complex="11pt"/>
      </text:list-level-style-number>
      <text:list-level-style-number style:num-format="a" text:style-name="List1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8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8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8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9">
      <text:list-level-style-number style:num-format="i" text:style-name="List19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9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9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9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0Level0" style:family="text" style:parent-style-name="LS19">
      <style:text-properties style:text-scale="100%" text:display="true" style:text-line-through-style="none" fo:font-size="11pt" style:font-size-asian="11pt" style:font-size-complex="11pt"/>
    </style:style>
    <text:list-style style:name="LS20">
      <text:list-level-style-number style:num-format="i" text:style-name="List20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text-scale="100%" text:display="true" style:text-line-through-style="none" fo:font-size="11pt" style:font-size-asian="11pt" style:font-size-complex="11pt"/>
      </text:list-level-style-number>
      <text:list-level-style-number style:num-format="a" text:style-name="List2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0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0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0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1Level0" style:family="text" style:parent-style-name="LS19">
      <style:text-properties style:text-scale="100%" text:display="true" style:text-line-through-style="none" fo:font-size="11pt" style:font-size-asian="11pt" style:font-size-complex="11pt"/>
    </style:style>
    <text:list-style style:name="LS21">
      <text:list-level-style-number style:num-format="i" text:style-name="List2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text-scale="100%" text:display="true" style:text-line-through-style="none" fo:font-size="11pt" style:font-size-asian="11pt" style:font-size-complex="11pt"/>
      </text:list-level-style-number>
      <text:list-level-style-number style:num-format="a" text:style-name="List2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2Level0" style:family="text">
      <style:text-properties style:font-name="Symbol"/>
    </style:style>
    <style:style style:name="List22Level1" style:family="text">
      <style:text-properties style:font-name="Courier New" style:font-name-complex="Courier New"/>
    </style:style>
    <style:style style:name="List22Level2" style:family="text">
      <style:text-properties style:font-name="Wingdings"/>
    </style:style>
    <style:style style:name="List22Level3" style:family="text">
      <style:text-properties style:font-name="Symbol"/>
    </style:style>
    <style:style style:name="List22Level4" style:family="text">
      <style:text-properties style:font-name="Courier New" style:font-name-complex="Courier New"/>
    </style:style>
    <style:style style:name="List22Level5" style:family="text">
      <style:text-properties style:font-name="Wingdings"/>
    </style:style>
    <style:style style:name="List22Level6" style:family="text">
      <style:text-properties style:font-name="Symbol"/>
    </style:style>
    <style:style style:name="List22Level7" style:family="text">
      <style:text-properties style:font-name="Courier New" style:font-name-complex="Courier New"/>
    </style:style>
    <style:style style:name="List22Level8" style:family="text">
      <style:text-properties style:font-name="Wingdings"/>
    </style:style>
    <text:list-style style:name="LS22">
      <text:list-level-style-bullet text:bullet-char="" text:style-name="List22Level0" text:level="1">
        <style:list-level-properties text:space-before="1.836cm" text:min-label-width="0.635cm" fo:text-align="start" text:list-level-position-and-space-mode="label-alignment">
          <style:list-level-label-alignment text:label-followed-by="listtab" fo:margin-left="2.471cm" fo:text-indent="-0.635cm"/>
        </style:list-level-properties>
        <style:text-properties style:font-name="Symbol"/>
      </text:list-level-style-bullet>
      <text:list-level-style-bullet text:bullet-char="o" text:style-name="List22Level1" text:level="2">
        <style:list-level-properties text:space-before="3.106cm" text:min-label-width="0.635cm" fo:text-align="start" text:list-level-position-and-space-mode="label-alignment">
          <style:list-level-label-alignment text:label-followed-by="listtab" fo:margin-left="3.741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2" text:level="3">
        <style:list-level-properties text:space-before="4.376cm" text:min-label-width="0.635cm" fo:text-align="start" text:list-level-position-and-space-mode="label-alignment">
          <style:list-level-label-alignment text:label-followed-by="listtab" fo:margin-left="5.011cm" fo:text-indent="-0.635cm"/>
        </style:list-level-properties>
        <style:text-properties style:font-name="Wingdings"/>
      </text:list-level-style-bullet>
      <text:list-level-style-bullet text:bullet-char="" text:style-name="List22Level3" text:level="4">
        <style:list-level-properties text:space-before="5.646cm" text:min-label-width="0.635cm" fo:text-align="start" text:list-level-position-and-space-mode="label-alignment">
          <style:list-level-label-alignment text:label-followed-by="listtab" fo:margin-left="6.281cm" fo:text-indent="-0.635cm"/>
        </style:list-level-properties>
        <style:text-properties style:font-name="Symbol"/>
      </text:list-level-style-bullet>
      <text:list-level-style-bullet text:bullet-char="o" text:style-name="List22Level4" text:level="5">
        <style:list-level-properties text:space-before="6.916cm" text:min-label-width="0.635cm" fo:text-align="start" text:list-level-position-and-space-mode="label-alignment">
          <style:list-level-label-alignment text:label-followed-by="listtab" fo:margin-left="7.551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5" text:level="6">
        <style:list-level-properties text:space-before="8.186cm" text:min-label-width="0.635cm" fo:text-align="start" text:list-level-position-and-space-mode="label-alignment">
          <style:list-level-label-alignment text:label-followed-by="listtab" fo:margin-left="8.821cm" fo:text-indent="-0.635cm"/>
        </style:list-level-properties>
        <style:text-properties style:font-name="Wingdings"/>
      </text:list-level-style-bullet>
      <text:list-level-style-bullet text:bullet-char="" text:style-name="List22Level6" text:level="7">
        <style:list-level-properties text:space-before="9.456cm" text:min-label-width="0.635cm" fo:text-align="start" text:list-level-position-and-space-mode="label-alignment">
          <style:list-level-label-alignment text:label-followed-by="listtab" fo:margin-left="10.091cm" fo:text-indent="-0.635cm"/>
        </style:list-level-properties>
        <style:text-properties style:font-name="Symbol"/>
      </text:list-level-style-bullet>
      <text:list-level-style-bullet text:bullet-char="o" text:style-name="List22Level7" text:level="8">
        <style:list-level-properties text:space-before="10.726cm" text:min-label-width="0.635cm" fo:text-align="start" text:list-level-position-and-space-mode="label-alignment">
          <style:list-level-label-alignment text:label-followed-by="listtab" fo:margin-left="11.361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8" text:level="9">
        <style:list-level-properties text:space-before="11.996cm" text:min-label-width="0.635cm" fo:text-align="start" text:list-level-position-and-space-mode="label-alignment">
          <style:list-level-label-alignment text:label-followed-by="listtab" fo:margin-left="12.631cm" fo:text-indent="-0.635cm"/>
        </style:list-level-properties>
        <style:text-properties style:font-name="Wingdings"/>
      </text:list-level-style-bullet>
    </text:list-style>
    <style:style style:name="List23Level0" style:family="text">
      <style:text-properties style:font-name="Symbol"/>
    </style:style>
    <style:style style:name="List23Level1" style:family="text">
      <style:text-properties style:font-name="Courier New" style:font-name-complex="Courier New"/>
    </style:style>
    <style:style style:name="List23Level2" style:family="text">
      <style:text-properties style:font-name="Wingdings"/>
    </style:style>
    <style:style style:name="List23Level3" style:family="text">
      <style:text-properties style:font-name="Symbol"/>
    </style:style>
    <style:style style:name="List23Level4" style:family="text">
      <style:text-properties style:font-name="Courier New" style:font-name-complex="Courier New"/>
    </style:style>
    <style:style style:name="List23Level5" style:family="text">
      <style:text-properties style:font-name="Wingdings"/>
    </style:style>
    <style:style style:name="List23Level6" style:family="text">
      <style:text-properties style:font-name="Symbol"/>
    </style:style>
    <style:style style:name="List23Level7" style:family="text">
      <style:text-properties style:font-name="Courier New" style:font-name-complex="Courier New"/>
    </style:style>
    <style:style style:name="List23Level8" style:family="text">
      <style:text-properties style:font-name="Wingdings"/>
    </style:style>
    <text:list-style style:name="LS23">
      <text:list-level-style-bullet text:bullet-char="" text:style-name="List23Level0" text:level="1">
        <style:list-level-properties text:space-before="1.836cm" text:min-label-width="0.635cm" fo:text-align="start" text:list-level-position-and-space-mode="label-alignment">
          <style:list-level-label-alignment text:label-followed-by="listtab" fo:margin-left="2.471cm" fo:text-indent="-0.635cm"/>
        </style:list-level-properties>
        <style:text-properties style:font-name="Symbol"/>
      </text:list-level-style-bullet>
      <text:list-level-style-bullet text:bullet-char="o" text:style-name="List23Level1" text:level="2">
        <style:list-level-properties text:space-before="3.106cm" text:min-label-width="0.635cm" fo:text-align="start" text:list-level-position-and-space-mode="label-alignment">
          <style:list-level-label-alignment text:label-followed-by="listtab" fo:margin-left="3.741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2" text:level="3">
        <style:list-level-properties text:space-before="4.376cm" text:min-label-width="0.635cm" fo:text-align="start" text:list-level-position-and-space-mode="label-alignment">
          <style:list-level-label-alignment text:label-followed-by="listtab" fo:margin-left="5.011cm" fo:text-indent="-0.635cm"/>
        </style:list-level-properties>
        <style:text-properties style:font-name="Wingdings"/>
      </text:list-level-style-bullet>
      <text:list-level-style-bullet text:bullet-char="" text:style-name="List23Level3" text:level="4">
        <style:list-level-properties text:space-before="5.646cm" text:min-label-width="0.635cm" fo:text-align="start" text:list-level-position-and-space-mode="label-alignment">
          <style:list-level-label-alignment text:label-followed-by="listtab" fo:margin-left="6.281cm" fo:text-indent="-0.635cm"/>
        </style:list-level-properties>
        <style:text-properties style:font-name="Symbol"/>
      </text:list-level-style-bullet>
      <text:list-level-style-bullet text:bullet-char="o" text:style-name="List23Level4" text:level="5">
        <style:list-level-properties text:space-before="6.916cm" text:min-label-width="0.635cm" fo:text-align="start" text:list-level-position-and-space-mode="label-alignment">
          <style:list-level-label-alignment text:label-followed-by="listtab" fo:margin-left="7.551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5" text:level="6">
        <style:list-level-properties text:space-before="8.186cm" text:min-label-width="0.635cm" fo:text-align="start" text:list-level-position-and-space-mode="label-alignment">
          <style:list-level-label-alignment text:label-followed-by="listtab" fo:margin-left="8.821cm" fo:text-indent="-0.635cm"/>
        </style:list-level-properties>
        <style:text-properties style:font-name="Wingdings"/>
      </text:list-level-style-bullet>
      <text:list-level-style-bullet text:bullet-char="" text:style-name="List23Level6" text:level="7">
        <style:list-level-properties text:space-before="9.456cm" text:min-label-width="0.635cm" fo:text-align="start" text:list-level-position-and-space-mode="label-alignment">
          <style:list-level-label-alignment text:label-followed-by="listtab" fo:margin-left="10.091cm" fo:text-indent="-0.635cm"/>
        </style:list-level-properties>
        <style:text-properties style:font-name="Symbol"/>
      </text:list-level-style-bullet>
      <text:list-level-style-bullet text:bullet-char="o" text:style-name="List23Level7" text:level="8">
        <style:list-level-properties text:space-before="10.726cm" text:min-label-width="0.635cm" fo:text-align="start" text:list-level-position-and-space-mode="label-alignment">
          <style:list-level-label-alignment text:label-followed-by="listtab" fo:margin-left="11.361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8" text:level="9">
        <style:list-level-properties text:space-before="11.996cm" text:min-label-width="0.635cm" fo:text-align="start" text:list-level-position-and-space-mode="label-alignment">
          <style:list-level-label-alignment text:label-followed-by="listtab" fo:margin-left="12.631cm" fo:text-indent="-0.635cm"/>
        </style:list-level-properties>
        <style:text-properties style:font-name="Wingdings"/>
      </text:list-level-style-bullet>
    </text:list-style>
    <style:style style:name="List24Level0" style:family="text" style:parent-style-name="LS28">
      <style:text-properties style:text-scale="100%" text:display="true" style:text-line-through-style="none" fo:font-size="11pt" style:font-size-asian="11pt" style:font-size-complex="11pt"/>
    </style:style>
    <text:list-style style:name="LS24">
      <text:list-level-style-number style:num-format="i" text:style-name="List2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text-scale="100%" text:display="true" style:text-line-through-style="none" fo:font-size="11pt" style:font-size-asian="11pt" style:font-size-complex="11pt"/>
      </text:list-level-style-number>
      <text:list-level-style-number style:num-format="a" text:style-name="List2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5">
      <text:list-level-style-number style:num-format="1" text:style-name="List2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2" text:style-name="List25Level1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3" text:style-name="List25Level2" text:level="3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4" text:style-name="List25Level3" text:level="4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5" text:style-name="List25Level4" text:level="5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6" text:style-name="List25Level5" text:level="6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7" text:style-name="List25Level6" text:level="7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8" text:style-name="List25Level7" text:level="8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9" text:style-name="List25Level8" text:level="9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</text:list-style>
    <style:style style:name="List26Level1" style:family="text">
      <style:text-properties style:font-name="Symbol"/>
    </style:style>
    <text:list-style style:name="LS26">
      <text:list-level-style-number style:num-format="1" text:style-name="List26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bullet text:bullet-char="" text:style-name="List2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number style:num-format="i" text:style-name="List26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6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6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7Level1" style:family="text">
      <style:text-properties style:font-name="Symbol"/>
    </style:style>
    <text:list-style style:name="LS27">
      <text:list-level-style-number style:num-format="1" text:style-name="List27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bullet text:bullet-char="" text:style-name="List2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number style:num-format="i" text:style-name="List27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7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7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8Level0" style:family="text" style:parent-style-name="LS28">
      <style:text-properties style:text-scale="100%" text:display="true" style:text-line-through-style="none" fo:font-size="11pt" style:font-size-asian="11pt" style:font-size-complex="11pt"/>
    </style:style>
    <text:list-style style:name="LS28">
      <text:list-level-style-number style:num-format="i" text:style-name="List28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text-scale="100%" text:display="true" style:text-line-through-style="none" fo:font-size="11pt" style:font-size-asian="11pt" style:font-size-complex="11pt"/>
      </text:list-level-style-number>
      <text:list-level-style-number style:num-format="a" text:style-name="List2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8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8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8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9Level0" style:family="text">
      <style:text-properties style:text-scale="100%" text:display="true" style:text-line-through-style="none" fo:font-size="11pt" style:font-size-asian="11pt" style:font-size-complex="11pt"/>
    </style:style>
    <text:list-style style:name="LS29">
      <text:list-level-style-number style:num-format="i" text:style-name="List29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text-scale="100%" text:display="true" style:text-line-through-style="none" fo:font-size="11pt" style:font-size-asian="11pt" style:font-size-complex="11pt"/>
      </text:list-level-style-number>
      <text:list-level-style-number style:num-format="a" text:style-name="List2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9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9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9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30Level0" style:family="text">
      <style:text-properties style:text-scale="100%" text:display="true" style:text-line-through-style="none" fo:font-size="11pt" style:font-size-asian="11pt" style:font-size-complex="11pt"/>
    </style:style>
    <text:list-style style:name="LS30">
      <text:list-level-style-number style:num-format="i" text:style-name="List30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text-scale="100%" text:display="true" style:text-line-through-style="none" fo:font-size="11pt" style:font-size-asian="11pt" style:font-size-complex="11pt"/>
      </text:list-level-style-number>
      <text:list-level-style-number style:num-format="a" text:style-name="List3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0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0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0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31">
      <text:list-level-style-number style:num-format="1" text:style-name="List31Level0" style:num-suffix=".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style-name="List31Level1" style:num-suffix="." text:level="2">
        <style:list-level-properties text:space-before="1.27cm" text:min-label-width="1.27cm" fo:text-align="start" text:list-level-position-and-space-mode="label-alignment">
          <style:list-level-label-alignment text:label-followed-by="listtab" fo:margin-left="2.54cm" fo:text-indent="-1.27cm"/>
        </style:list-level-properties>
      </text:list-level-style-number>
      <text:list-level-style-number style:num-format="1" text:style-name="List31Level2" style:num-suffix="." text:level="3">
        <style:list-level-properties text:space-before="2.54cm" text:min-label-width="1.27cm" fo:text-align="start" text:list-level-position-and-space-mode="label-alignment">
          <style:list-level-label-alignment text:label-followed-by="listtab" fo:margin-left="3.81cm" fo:text-indent="-1.27cm"/>
        </style:list-level-properties>
      </text:list-level-style-number>
      <text:list-level-style-number style:num-format="1" text:style-name="List31Level3" style:num-suffix="." text:level="4">
        <style:list-level-properties text:space-before="3.81cm" text:min-label-width="1.27cm" fo:text-align="start" text:list-level-position-and-space-mode="label-alignment">
          <style:list-level-label-alignment text:label-followed-by="listtab" fo:margin-left="5.08cm" fo:text-indent="-1.27cm"/>
        </style:list-level-properties>
      </text:list-level-style-number>
      <text:list-level-style-number style:num-format="1" text:style-name="List31Level4" style:num-suffix="." text:level="5">
        <style:list-level-properties text:space-before="5.08cm" text:min-label-width="1.27cm" fo:text-align="start" text:list-level-position-and-space-mode="label-alignment">
          <style:list-level-label-alignment text:label-followed-by="listtab" fo:margin-left="6.35cm" fo:text-indent="-1.27cm"/>
        </style:list-level-properties>
      </text:list-level-style-number>
      <text:list-level-style-number style:num-format="1" text:style-name="List31Level5" style:num-suffix="." text:level="6">
        <style:list-level-properties text:space-before="6.35cm" text:min-label-width="1.27cm" fo:text-align="start" text:list-level-position-and-space-mode="label-alignment">
          <style:list-level-label-alignment text:label-followed-by="listtab" fo:margin-left="7.62cm" fo:text-indent="-1.27cm"/>
        </style:list-level-properties>
      </text:list-level-style-number>
      <text:list-level-style-number style:num-format="1" text:style-name="List31Level6" style:num-suffix="." text:level="7">
        <style:list-level-properties text:space-before="7.62cm" text:min-label-width="1.27cm" fo:text-align="start" text:list-level-position-and-space-mode="label-alignment">
          <style:list-level-label-alignment text:label-followed-by="listtab" fo:margin-left="8.89cm" fo:text-indent="-1.27cm"/>
        </style:list-level-properties>
      </text:list-level-style-number>
      <text:list-level-style-number style:num-format="1" text:style-name="List31Level7" style:num-suffix="." text:level="8">
        <style:list-level-properties text:space-before="8.89cm" text:min-label-width="1.27cm" fo:text-align="start" text:list-level-position-and-space-mode="label-alignment">
          <style:list-level-label-alignment text:label-followed-by="listtab" fo:margin-left="10.16cm" fo:text-indent="-1.27cm"/>
        </style:list-level-properties>
      </text:list-level-style-number>
      <text:list-level-style-number style:num-format="1" text:style-name="List31Level8" style:num-suffix="." text:level="9">
        <style:list-level-properties text:space-before="10.16cm" text:min-label-width="1.27cm" fo:text-align="start" text:list-level-position-and-space-mode="label-alignment">
          <style:list-level-label-alignment text:label-followed-by="listtab" fo:margin-left="11.43cm" fo:text-indent="-1.27cm"/>
        </style:list-level-properties>
      </text:list-level-style-number>
    </text:list-style>
    <text:list-style style:name="LS32">
      <text:list-level-style-number style:num-format="1" text:style-name="List32Level0" style:num-suffix=".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style-name="List32Level1" style:num-suffix="." text:level="2">
        <style:list-level-properties text:space-before="1.27cm" text:min-label-width="1.27cm" fo:text-align="start" text:list-level-position-and-space-mode="label-alignment">
          <style:list-level-label-alignment text:label-followed-by="listtab" fo:margin-left="2.54cm" fo:text-indent="-1.27cm"/>
        </style:list-level-properties>
      </text:list-level-style-number>
      <text:list-level-style-number style:num-format="1" text:style-name="List32Level2" style:num-suffix="." text:level="3">
        <style:list-level-properties text:space-before="2.54cm" text:min-label-width="1.27cm" fo:text-align="start" text:list-level-position-and-space-mode="label-alignment">
          <style:list-level-label-alignment text:label-followed-by="listtab" fo:margin-left="3.81cm" fo:text-indent="-1.27cm"/>
        </style:list-level-properties>
      </text:list-level-style-number>
      <text:list-level-style-number style:num-format="1" text:style-name="List32Level3" style:num-suffix="." text:level="4">
        <style:list-level-properties text:space-before="3.81cm" text:min-label-width="1.27cm" fo:text-align="start" text:list-level-position-and-space-mode="label-alignment">
          <style:list-level-label-alignment text:label-followed-by="listtab" fo:margin-left="5.08cm" fo:text-indent="-1.27cm"/>
        </style:list-level-properties>
      </text:list-level-style-number>
      <text:list-level-style-number style:num-format="1" text:style-name="List32Level4" style:num-suffix="." text:level="5">
        <style:list-level-properties text:space-before="5.08cm" text:min-label-width="1.27cm" fo:text-align="start" text:list-level-position-and-space-mode="label-alignment">
          <style:list-level-label-alignment text:label-followed-by="listtab" fo:margin-left="6.35cm" fo:text-indent="-1.27cm"/>
        </style:list-level-properties>
      </text:list-level-style-number>
      <text:list-level-style-number style:num-format="1" text:style-name="List32Level5" style:num-suffix="." text:level="6">
        <style:list-level-properties text:space-before="6.35cm" text:min-label-width="1.27cm" fo:text-align="start" text:list-level-position-and-space-mode="label-alignment">
          <style:list-level-label-alignment text:label-followed-by="listtab" fo:margin-left="7.62cm" fo:text-indent="-1.27cm"/>
        </style:list-level-properties>
      </text:list-level-style-number>
      <text:list-level-style-number style:num-format="1" text:style-name="List32Level6" style:num-suffix="." text:level="7">
        <style:list-level-properties text:space-before="7.62cm" text:min-label-width="1.27cm" fo:text-align="start" text:list-level-position-and-space-mode="label-alignment">
          <style:list-level-label-alignment text:label-followed-by="listtab" fo:margin-left="8.89cm" fo:text-indent="-1.27cm"/>
        </style:list-level-properties>
      </text:list-level-style-number>
      <text:list-level-style-number style:num-format="1" text:style-name="List32Level7" style:num-suffix="." text:level="8">
        <style:list-level-properties text:space-before="8.89cm" text:min-label-width="1.27cm" fo:text-align="start" text:list-level-position-and-space-mode="label-alignment">
          <style:list-level-label-alignment text:label-followed-by="listtab" fo:margin-left="10.16cm" fo:text-indent="-1.27cm"/>
        </style:list-level-properties>
      </text:list-level-style-number>
      <text:list-level-style-number style:num-format="1" text:style-name="List32Level8" style:num-suffix="." text:level="9">
        <style:list-level-properties text:space-before="10.16cm" text:min-label-width="1.27cm" fo:text-align="start" text:list-level-position-and-space-mode="label-alignment">
          <style:list-level-label-alignment text:label-followed-by="listtab" fo:margin-left="11.43cm" fo:text-indent="-1.27cm"/>
        </style:list-level-properties>
      </text:list-level-style-number>
    </text:list-style>
    <style:style style:name="List33Level0" style:family="text" style:parent-style-name="LS3">
      <style:text-properties style:text-scale="100%" text:display="true" style:text-line-through-style="none" style:font-name="Arial" fo:font-size="11pt" style:font-size-asian="11pt" style:font-size-complex="11pt"/>
    </style:style>
    <text:list-style style:name="LS33">
      <text:list-level-style-number style:num-format="1" text:style-name="List3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text-scale="100%" text:display="true" style:text-line-through-style="none" style:font-name="Arial" fo:font-size="11pt" style:font-size-asian="11pt" style:font-size-complex="11pt"/>
      </text:list-level-style-number>
      <text:list-level-style-number style:num-format="a" text:style-name="List3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border-top="#000000 0.018cm solid" fo:margin-top="0.847cm" fo:padding-bottom="0cm" fo:border-bottom="#000000 0.018cm solid" fo:margin-bottom="0.847cm" fo:padding-left="0.406cm" fo:border-left="#000000 0.018cm solid" fo:margin-left="0.847cm" fo:padding-right="0.406cm" fo:border-right="#000000 0.018cm solid" fo:margin-right="0.847cm"/>
      <style:header-style>
        <style:header-footer-properties fo:min-height="1.27cm" style:dynamic-spacing="true"/>
      </style:header-style>
      <style:footer-style>
        <style:header-footer-properties fo:min-height="1.071cm" style:dynamic-spacing="true"/>
      </style:foot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left" style:horizontal-rel="page" style:vertical-pos="bottom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fo:color="#000000" style:font-name="Calibri" fo:font-size="10pt" style:font-size-asian="10pt" style:font-name-complex="Calibri"/>
    </style:style>
    <style:style style:name="P3" style:family="paragraph" style:parent-style-name="Footer">
      <style:paragraph-properties fo:margin-top="0.212cm"/>
    </style:style>
    <style:style style:name="T3_1" style:family="text">
      <style:text-properties fo:color="#808080" fo:font-size="9pt" style:font-size-asian="9pt" style:font-size-complex="9pt" fo:font-weight="bold" style:font-weight-asian="bold"/>
    </style:style>
    <style:style style:name="T3_2" style:family="text">
      <style:text-properties fo:color="#808080" fo:font-size="9pt" style:font-size-asian="9pt" style:font-size-complex="9pt" fo:font-weight="bold" style:font-weight-asian="bold"/>
    </style:style>
    <style:style style:name="T3_3" style:family="text">
      <style:text-properties fo:color="#808080" fo:font-size="9pt" style:font-size-asian="9pt" style:font-size-complex="9pt" fo:font-weight="bold" style:font-weight-asian="bold"/>
    </style:style>
    <style:style style:name="P4" style:family="paragraph" style:parent-style-name="Footer">
      <style:paragraph-properties fo:text-align="right"/>
    </style:style>
    <style:style style:name="T4_1" style:family="text">
      <style:text-properties fo:background-color="#e6e6e6" fo:color="#2b579a"/>
    </style:style>
    <style:style style:name="P5" style:family="paragraph" style:parent-style-name="Footer"/>
  </office:automatic-styles>
  <office:master-styles>
    <style:master-page style:name="Standard" style:page-layout-name="pm1">
      <style:header>
        <text:p text:style-name="P1"><draw:frame svg:x="0cm" svg:y="0cm" svg:width="21.001cm" svg:height="0.758cm" draw:style-name="FR1" text:anchor-type="char" draw:z-index="0"><draw:text-box><text:p text:style-name="P2"><text:span text:style-name="T2_1">OFFICIAL</text:span></text:p></draw:text-box><svg:desc>{"HashCode":-1291824593,"Height":841.0,"Width":595.0,"Placement":"Header","Index":"Primary","Section":1,"Top":0.0,"Left":0.0}</svg:desc></draw:frame></text:p>
      </style:header>
      <style:footer>
        <text:p text:style-name="P3"><text:span text:style-name="T3_1">BE<text:s/>Jakarta,<text:s/>SEMESTA</text:span><text:span text:style-name="T3_2"><text:s/>Business<text:s/>Case<text:s/></text:span><text:span text:style-name="T3_3">June<text:s/>2024</text:span></text:p>
        <text:p text:style-name="P4"><text:span text:style-name="T4_1"><text:page-number text:select-page="current"/></text:span></text:p>
        <text:p text:style-name="P5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Business Case</dc:title>
    <meta:initial-creator>FCDO</meta:initial-creator>
    <meta:creation-date>2025-09-02T07:30:00</meta:creation-date>
    <dc:creator>Widya Anantya</dc:creator>
    <dc:date>2025-09-02T07:30:00</dc:date>
    <meta:print-date>2018-12-22T02:07:00</meta:print-date>
    <meta:template xlink:href="Template_Business Case - Risk rating drop-down" xlink:type="simple"/>
    <meta:editing-cycles>2</meta:editing-cycles>
    <meta:document-statistic meta:page-count="23" meta:paragraph-count="133" meta:row-count="475" meta:word-count="10013" meta:character-count="66957" meta:non-whitespace-character-count="57077"/>
    <meta:user-defined meta:name="Business Document Type">Business Case and Summary</meta:user-defined>
    <meta:user-defined meta:name="ContentTypeId">0x010100A9E804AD2130B047BEB1B1355903FA590100BCDC426528406B44B13160E1F0C63136</meta:user-defined>
    <meta:user-defined meta:name="MediaServiceImageTags"/>
    <meta:user-defined meta:name="MSIP_Label_9e9cc48d-6fba-4c12-9882-137473def580_ActionId">918c31a5-e160-4c49-90e7-b6201680c789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4-08T06:56:14Z</meta:user-defined>
    <meta:user-defined meta:name="MSIP_Label_9e9cc48d-6fba-4c12-9882-137473def580_SiteId">d3a2d0d3-7cc8-4f52-bbf9-85bd43d94279</meta:user-defined>
    <meta:user-defined meta:name="MSIP_Label_e4c996da-17fa-4fc5-8989-2758fb4cf86b_ActionId">7d4d2e73-fccc-480d-ac00-00000310c196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2-26T09:34:40Z</meta:user-defined>
    <meta:user-defined meta:name="MSIP_Label_e4c996da-17fa-4fc5-8989-2758fb4cf86b_SiteId">cdf709af-1a18-4c74-bd93-6d14a64d73b3</meta:user-defined>
  </office:meta>
</office:document-meta>
</file>