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5.992cm"/>
    </style:style>
    <style:style style:name="Column2" style:family="table-column">
      <style:table-column-properties style:column-width="5.001cm"/>
    </style:style>
    <style:style style:name="Column3" style:family="table-column">
      <style:table-column-properties style:column-width="4.91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903cm" fo:margin-left="0cm"/>
    </style:style>
    <style:style style:name="Column4" style:family="table-column">
      <style:table-column-properties style:column-width="3.963cm"/>
    </style:style>
    <style:style style:name="Column5" style:family="table-column">
      <style:table-column-properties style:column-width="1.871cm"/>
    </style:style>
    <style:style style:name="Column6" style:family="table-column">
      <style:table-column-properties style:column-width="2.05cm"/>
    </style:style>
    <style:style style:name="Column7" style:family="table-column">
      <style:table-column-properties style:column-width="1.335cm"/>
    </style:style>
    <style:style style:name="Column8" style:family="table-column">
      <style:table-column-properties style:column-width="1.337cm"/>
    </style:style>
    <style:style style:name="Column9" style:family="table-column">
      <style:table-column-properties style:column-width="1.335cm"/>
    </style:style>
    <style:style style:name="Column10" style:family="table-column">
      <style:table-column-properties style:column-width="1.337cm"/>
    </style:style>
    <style:style style:name="Column11" style:family="table-column">
      <style:table-column-properties style:column-width="1.337cm"/>
    </style:style>
    <style:style style:name="Column12" style:family="table-column">
      <style:table-column-properties style:column-width="1.337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875cm" fo:margin-left="-0.009cm"/>
    </style:style>
    <style:style style:name="Column13" style:family="table-column">
      <style:table-column-properties style:column-width="4.477cm"/>
    </style:style>
    <style:style style:name="Column14" style:family="table-column">
      <style:table-column-properties style:column-width="5.699cm"/>
    </style:style>
    <style:style style:name="Column15" style:family="table-column">
      <style:table-column-properties style:column-width="5.699cm"/>
    </style:style>
    <style:style style:name="Row7" style:family="table-row">
      <style:table-row-properties style:min-row-height="0.635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2" style:family="paragraph" style:parent-style-name="Normal">
      <style:paragraph-properties fo:line-height="100%" fo:margin-bottom="0cm"/>
    </style:style>
    <style:style style:name="T42_1" style:family="text"/>
    <style:style style:name="T42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P43" style:family="paragraph" style:parent-style-name="Normal">
      <style:paragraph-properties fo:line-height="100%" fo:margin-bottom="0cm"/>
    </style:style>
    <style:style style:name="T43_1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3_2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Row8" style:family="table-row">
      <style:table-row-properties style:min-row-height="0.721cm"/>
    </style:style>
    <style:style style:name="Cell3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100%" fo:margin-bottom="0cm"/>
    </style:style>
    <style:style style:name="T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100%" fo:margin-bottom="0cm"/>
    </style:style>
    <style:style style:name="T46_1" style:family="text"/>
    <style:style style:name="T46_2" style:family="text" style:parent-style-name="Internet_20_link">
      <style:text-properties fo:color="#0563c1"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style:font-weight-complex="bold" style:text-underline-style="solid" style:text-underline-color="font-color"/>
    </style:style>
    <style:style style:name="T46_3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46_4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T46_5" style:family="text">
      <style:text-properties style:font-name="Arial" fo:font-size="11pt" style:font-name-asian="Times New Roman" style:font-size-asian="11pt" style:font-name-complex="Times New Roman" style:font-size-complex="11pt" fo:language="en" fo:language-asian="en" fo:language-complex="ar" fo:country="GB" fo:country-asian="GB" fo:country-complex="SA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100%" fo:margin-bottom="0cm"/>
      <style:text-properties style:font-name="Arial" fo:font-size="11pt" style:font-name-asian="Times New Roman" style:font-size-asian="11pt" style:font-name-complex="Arial" style:font-size-complex="11pt" fo:language="en" fo:language-asian="en" fo:language-complex="ar" fo:country="GB" fo:country-asian="GB" fo:country-complex="SA" fo:font-weight="bold" style:font-weight-asian="bold"/>
    </style:style>
    <style:style style:name="P48" style:family="paragraph" style:parent-style-name="Normal">
      <style:text-properties fo:font-size="11pt" style:font-size-asian="11pt" style:font-size-complex="11pt" fo:font-weight="bold" style:font-weight-asian="bold"/>
    </style:style>
    <style:style style:name="P49" style:family="paragraph" style:parent-style-name="Normal">
      <style:paragraph-properties fo:keep-with-next="always"/>
      <style:text-properties fo:font-size="10pt" style:font-size-asian="10pt" style:font-name-complex="Arial" style:font-size-complex="10pt"/>
    </style:style>
    <style:style style:name="P50" style:family="paragraph" style:parent-style-name="Normal"/>
    <style:style style:name="T50_1" style:family="text">
      <style:text-properties fo:font-size="14pt" style:font-size-asian="14pt" fo:font-weight="bold" style:font-weight-asian="bold"/>
    </style:style>
    <style:style style:name="T50_2" style:family="text">
      <style:text-properties fo:font-size="14pt" style:font-size-asian="14pt" fo:font-weight="bold" style:font-weight-asian="bold"/>
    </style:style>
    <style:style style:name="P51" style:family="paragraph" style:parent-style-name="Normal">
      <style:text-properties fo:font-size="11pt" style:font-size-asian="11pt" style:font-size-complex="11pt" fo:font-weight="bold" style:font-weight-asian="bold"/>
    </style:style>
    <style:style style:name="P52" style:family="paragraph" style:parent-style-name="Normal"/>
    <style:style style:name="T52_1" style:family="text">
      <style:text-properties fo:font-size="11pt" style:font-size-asian="11pt" style:font-size-complex="11pt" fo:font-weight="bold" style:font-weight-asian="bold"/>
    </style:style>
    <style:style style:name="P53" style:family="paragraph" style:parent-style-name="Normal">
      <style:text-properties fo:font-size="11pt" style:font-size-asian="11pt" style:font-size-complex="11pt" fo:font-weight="bold" style:font-weight-asian="bold"/>
    </style:style>
    <style:style style:name="P54" style:family="paragraph" style:parent-style-name="List_20_Paragraph">
      <style:paragraph-properties fo:text-align="justify" fo:margin-bottom="0.212cm" fo:margin-left="0cm"/>
    </style:style>
    <style:style style:name="T54_1" style:family="text">
      <style:text-properties fo:font-size="10pt" style:font-size-asian="10pt"/>
    </style:style>
    <style:style style:name="P55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P56" style:family="paragraph" style:parent-style-name="List_20_Paragraph">
      <style:paragraph-properties fo:text-align="justify" fo:margin-bottom="0.212cm" fo:margin-left="0cm"/>
    </style:style>
    <style:style style:name="T56_1" style:family="text">
      <style:text-properties fo:font-size="10pt" style:font-size-asian="10pt"/>
    </style:style>
    <style:style style:name="T56_2" style:family="text">
      <style:text-properties fo:font-size="10pt" style:font-size-asian="10pt"/>
    </style:style>
    <style:style style:name="T56_3" style:family="text">
      <style:text-properties fo:font-size="10pt" style:font-size-asian="10pt"/>
    </style:style>
    <style:style style:name="T56_4" style:family="text">
      <style:text-properties fo:font-size="10pt" style:font-size-asian="10pt"/>
    </style:style>
    <style:style style:name="T56_5" style:family="text">
      <style:text-properties fo:font-size="10pt" style:font-size-asian="10pt"/>
    </style:style>
    <style:style style:name="T56_6" style:family="text">
      <style:text-properties fo:font-size="10pt" style:font-size-asian="10pt"/>
    </style:style>
    <style:style style:name="T56_7" style:family="text">
      <style:text-properties fo:font-size="10pt" style:font-size-asian="10pt"/>
    </style:style>
    <style:style style:name="T56_8" style:family="text">
      <style:text-properties fo:font-size="10pt" style:font-size-asian="10pt"/>
    </style:style>
    <style:style style:name="T56_9" style:family="text">
      <style:text-properties fo:font-size="10pt" style:font-size-asian="10pt"/>
    </style:style>
    <style:style style:name="T56_10" style:family="text">
      <style:text-properties fo:font-size="10pt" style:font-size-asian="10pt"/>
    </style:style>
    <style:style style:name="T56_11" style:family="text">
      <style:text-properties fo:font-size="10pt" style:font-size-asian="10pt"/>
    </style:style>
    <style:style style:name="T56_12" style:family="text">
      <style:text-properties fo:font-size="10pt" style:font-size-asian="10pt"/>
    </style:style>
    <style:style style:name="T56_13" style:family="text">
      <style:text-properties fo:font-size="10pt" style:font-size-asian="10pt"/>
    </style:style>
    <style:style style:name="T56_14" style:family="text">
      <style:text-properties fo:font-size="10pt" style:font-size-asian="10pt"/>
    </style:style>
    <style:style style:name="T56_15" style:family="text">
      <style:text-properties fo:font-size="10pt" style:font-size-asian="10pt"/>
    </style:style>
    <style:style style:name="T56_16" style:family="text">
      <style:text-properties fo:font-size="10pt" style:font-size-asian="10pt"/>
    </style:style>
    <style:style style:name="T56_17" style:family="text">
      <style:text-properties fo:font-size="10pt" style:font-size-asian="10pt"/>
    </style:style>
    <style:style style:name="T56_18" style:family="text">
      <style:text-properties fo:font-size="10pt" style:font-size-asian="10pt"/>
    </style:style>
    <style:style style:name="T56_19" style:family="text">
      <style:text-properties fo:font-size="10pt" style:font-size-asian="10pt"/>
    </style:style>
    <style:style style:name="T56_20" style:family="text">
      <style:text-properties fo:font-size="10pt" style:font-size-asian="10pt"/>
    </style:style>
    <style:style style:name="T56_21" style:family="text">
      <style:text-properties fo:font-size="10pt" style:font-size-asian="10pt"/>
    </style:style>
    <style:style style:name="P57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8" style:family="paragraph" style:parent-style-name="Normal"/>
    <style:style style:name="T5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" style:family="paragraph" style:parent-style-name="Normal">
      <style:text-properties fo:font-size="11pt" style:font-size-asian="11pt" style:font-size-complex="11pt" fo:font-weight="bold" style:font-weight-asian="bold"/>
    </style:style>
    <style:style style:name="P60" style:family="paragraph" style:parent-style-name="Normal">
      <style:paragraph-properties fo:text-align="justify" fo:margin-bottom="0.423cm"/>
    </style:style>
    <style:style style:name="T60_1" style:family="text">
      <style:text-properties fo:font-size="10pt" style:font-size-asian="10pt" style:font-name-complex="Arial" style:font-size-complex="10pt"/>
    </style:style>
    <style:style style:name="T60_2" style:family="text">
      <style:text-properties fo:font-size="10pt" style:font-size-asian="10pt" style:font-name-complex="Arial" style:font-size-complex="10pt"/>
    </style:style>
    <style:style style:name="T60_3" style:family="text">
      <style:text-properties fo:font-size="10pt" style:font-size-asian="10pt" style:font-name-complex="Arial" style:font-size-complex="10pt"/>
    </style:style>
    <style:style style:name="T60_4" style:family="text">
      <style:text-properties fo:font-size="10pt" style:font-size-asian="10pt" style:font-name-complex="Arial" style:font-size-complex="10pt"/>
    </style:style>
    <style:style style:name="T60_5" style:family="text">
      <style:text-properties fo:font-size="10pt" style:font-size-asian="10pt" style:font-name-complex="Arial" style:font-size-complex="10pt"/>
    </style:style>
    <style:style style:name="T60_6" style:family="text">
      <style:text-properties fo:font-size="10pt" style:font-size-asian="10pt" style:font-name-complex="Arial" style:font-size-complex="10pt"/>
    </style:style>
    <style:style style:name="T60_7" style:family="text">
      <style:text-properties fo:font-size="10pt" style:font-size-asian="10pt" style:font-name-complex="Arial" style:font-size-complex="10pt"/>
    </style:style>
    <style:style style:name="T60_8" style:family="text">
      <style:text-properties fo:font-size="10pt" style:font-size-asian="10pt" style:font-name-complex="Arial" style:font-size-complex="10pt"/>
    </style:style>
    <style:style style:name="T60_9" style:family="text">
      <style:text-properties fo:font-size="10pt" style:font-size-asian="10pt" style:font-name-complex="Arial" style:font-size-complex="10pt"/>
    </style:style>
    <style:style style:name="T60_10" style:family="text">
      <style:text-properties fo:font-size="10pt" style:font-size-asian="10pt" style:font-name-complex="Arial" style:font-size-complex="10pt"/>
    </style:style>
    <style:style style:name="T60_11" style:family="text">
      <style:text-properties fo:font-size="10pt" style:font-size-asian="10pt" style:font-name-complex="Arial" style:font-size-complex="10pt"/>
    </style:style>
    <style:style style:name="T60_12" style:family="text">
      <style:text-properties fo:font-size="10pt" style:font-size-asian="10pt" style:font-name-complex="Arial" style:font-size-complex="10pt"/>
    </style:style>
    <style:style style:name="T60_13" style:family="text">
      <style:text-properties fo:font-size="10pt" style:font-size-asian="10pt" style:font-name-complex="Arial" style:font-size-complex="10pt"/>
    </style:style>
    <style:style style:name="T60_14" style:family="text">
      <style:text-properties fo:font-size="10pt" style:font-size-asian="10pt" style:font-name-complex="Arial" style:font-size-complex="10pt"/>
    </style:style>
    <style:style style:name="T60_15" style:family="text">
      <style:text-properties fo:font-size="10pt" style:font-size-asian="10pt" style:font-name-complex="Arial" style:font-size-complex="10pt"/>
    </style:style>
    <style:style style:name="T60_16" style:family="text">
      <style:text-properties fo:font-size="10pt" style:font-size-asian="10pt" style:font-name-complex="Arial" style:font-size-complex="10pt"/>
    </style:style>
    <style:style style:name="T60_17" style:family="text">
      <style:text-properties fo:font-size="10pt" style:font-size-asian="10pt" style:font-name-complex="Arial" style:font-size-complex="10pt"/>
    </style:style>
    <style:style style:name="T60_18" style:family="text">
      <style:text-properties fo:font-size="10pt" style:font-size-asian="10pt" style:font-name-complex="Arial" style:font-size-complex="10pt"/>
    </style:style>
    <style:style style:name="T60_19" style:family="text">
      <style:text-properties fo:font-size="10pt" style:font-size-asian="10pt" style:font-name-complex="Arial" style:font-size-complex="10pt"/>
    </style:style>
    <style:style style:name="T60_20" style:family="text">
      <style:text-properties fo:font-size="10pt" style:font-size-asian="10pt" style:font-name-complex="Arial" style:font-size-complex="10pt"/>
    </style:style>
    <style:style style:name="T60_21" style:family="text">
      <style:text-properties fo:font-size="10pt" style:font-size-asian="10pt" style:font-name-complex="Arial" style:font-size-complex="10pt"/>
    </style:style>
    <style:style style:name="T60_22" style:family="text">
      <style:text-properties fo:font-size="10pt" style:font-size-asian="10pt" style:font-name-complex="Arial" style:font-size-complex="10pt"/>
    </style:style>
    <style:style style:name="T60_23" style:family="text">
      <style:text-properties fo:font-size="10pt" style:font-size-asian="10pt" style:font-name-complex="Arial" style:font-size-complex="10pt"/>
    </style:style>
    <style:style style:name="T60_24" style:family="text">
      <style:text-properties fo:font-size="10pt" style:font-size-asian="10pt" style:font-name-complex="Arial" style:font-size-complex="10pt"/>
    </style:style>
    <style:style style:name="T60_25" style:family="text">
      <style:text-properties fo:font-size="10pt" style:font-size-asian="10pt" style:font-name-complex="Arial" style:font-size-complex="10pt"/>
    </style:style>
    <style:style style:name="T60_26" style:family="text">
      <style:text-properties fo:font-size="10pt" style:font-size-asian="10pt" style:font-name-complex="Arial" style:font-size-complex="10pt"/>
    </style:style>
    <style:style style:name="T60_27" style:family="text">
      <style:text-properties fo:font-size="10pt" style:font-size-asian="10pt" style:font-name-complex="Arial" style:font-size-complex="10pt"/>
    </style:style>
    <style:style style:name="T60_28" style:family="text">
      <style:text-properties fo:font-size="10pt" style:font-size-asian="10pt" style:font-name-complex="Arial" style:font-size-complex="10pt"/>
    </style:style>
    <style:style style:name="T60_29" style:family="text">
      <style:text-properties fo:font-size="10pt" style:font-size-asian="10pt" style:font-name-complex="Arial" style:font-size-complex="10pt"/>
    </style:style>
    <style:style style:name="T60_30" style:family="text">
      <style:text-properties fo:font-size="10pt" style:font-size-asian="10pt" style:font-name-complex="Arial" style:font-size-complex="10pt"/>
    </style:style>
    <style:style style:name="T60_31" style:family="text">
      <style:text-properties fo:font-size="10pt" style:font-size-asian="10pt" style:font-name-complex="Arial" style:font-size-complex="10pt"/>
    </style:style>
    <style:style style:name="T60_32" style:family="text">
      <style:text-properties fo:font-size="10pt" style:font-size-asian="10pt" style:font-name-complex="Arial" style:font-size-complex="10pt"/>
    </style:style>
    <style:style style:name="T60_33" style:family="text">
      <style:text-properties fo:font-size="10pt" style:font-size-asian="10pt" style:font-name-complex="Arial" style:font-size-complex="10pt"/>
    </style:style>
    <style:style style:name="P61" style:family="paragraph" style:parent-style-name="Normal">
      <style:text-properties fo:font-size="11pt" style:font-size-asian="11pt" style:font-size-complex="11pt" fo:font-weight="bold" style:font-weight-asian="bold"/>
    </style:style>
    <style:style style:name="P6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62_1" style:family="text">
      <style:text-properties fo:font-size="11pt" style:font-size-asian="11pt" style:font-size-complex="11pt" fo:font-weight="bold" style:font-weight-asian="bold" style:font-weight-complex="bold"/>
    </style:style>
    <style:style style:name="T62_2" style:family="text">
      <style:text-properties fo:font-size="11pt" style:font-size-asian="11pt" style:font-size-complex="11pt" fo:font-weight="bold" style:font-weight-asian="bold" style:font-weight-complex="bold"/>
    </style:style>
    <style:style style:name="P63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64" style:family="paragraph" style:parent-style-name="Normal">
      <style:paragraph-properties fo:margin-bottom="0.423cm"/>
    </style:style>
    <style:style style:name="T64_1" style:family="text">
      <style:text-properties fo:font-size="10pt" style:font-size-asian="10pt" style:font-name-complex="Arial" style:font-size-complex="10pt"/>
    </style:style>
    <style:style style:name="P65" style:family="paragraph" style:parent-style-name="List_20_Paragraph">
      <style:paragraph-properties fo:text-align="justify" fo:text-indent="-0.63cm" fo:line-height="108%" fo:margin-bottom="0cm" fo:margin-left="1.259cm"/>
      <style:text-properties fo:font-size="10pt" style:font-size-asian="10pt" style:font-name-complex="Arial"/>
    </style:style>
    <style:style style:name="T65_1" style:family="text">
      <style:text-properties fo:font-size="10pt" style:font-size-asian="10pt" style:font-name-complex="Arial"/>
    </style:style>
    <style:style style:name="T65_2" style:family="text">
      <style:text-properties fo:font-size="10pt" style:font-size-asian="10pt" style:font-name-complex="Arial"/>
    </style:style>
    <style:style style:name="T65_3" style:family="text">
      <style:text-properties fo:font-size="10pt" style:font-size-asian="10pt" style:font-name-complex="Arial"/>
    </style:style>
    <style:style style:name="P66" style:family="paragraph" style:parent-style-name="List_20_Paragraph">
      <style:paragraph-properties fo:text-align="justify" fo:line-height="108%" fo:margin-bottom="0cm" fo:margin-left="1.259cm"/>
      <style:text-properties fo:font-size="10pt" style:font-size-asian="10pt" style:font-name-complex="Arial"/>
    </style:style>
    <style:style style:name="P67" style:family="paragraph" style:parent-style-name="List_20_Paragraph">
      <style:paragraph-properties fo:text-align="justify" fo:text-indent="-0.63cm" fo:line-height="108%" fo:margin-bottom="0cm" fo:margin-left="1.259cm"/>
      <style:text-properties fo:font-size="10pt" style:font-size-asian="10pt" style:font-name-complex="Arial"/>
    </style:style>
    <style:style style:name="T67_1" style:family="text">
      <style:text-properties fo:font-size="10pt" style:font-size-asian="10pt" style:font-name-complex="Arial"/>
    </style:style>
    <style:style style:name="P68" style:family="paragraph" style:parent-style-name="List_20_Paragraph">
      <style:paragraph-properties fo:text-align="justify" fo:line-height="108%" fo:margin-bottom="0cm" fo:margin-left="1.259cm"/>
      <style:text-properties fo:font-size="10pt" style:font-size-asian="10pt" style:font-name-complex="Arial"/>
    </style:style>
    <style:style style:name="P69" style:family="paragraph" style:parent-style-name="List_20_Paragraph">
      <style:paragraph-properties fo:text-align="justify" fo:text-indent="-0.63cm" fo:line-height="108%" fo:margin-bottom="0cm" fo:margin-left="1.259cm"/>
      <style:text-properties fo:font-size="10pt" style:font-size-asian="10pt" style:font-name-complex="Arial"/>
    </style:style>
    <style:style style:name="T69_1" style:family="text">
      <style:text-properties fo:font-size="10pt" style:font-size-asian="10pt" style:font-name-complex="Arial"/>
    </style:style>
    <style:style style:name="T69_2" style:family="text">
      <style:text-properties fo:font-size="10pt" style:font-size-asian="10pt" style:font-name-complex="Arial"/>
    </style:style>
    <style:style style:name="T69_3" style:family="text">
      <style:text-properties fo:font-size="10pt" style:font-size-asian="10pt" style:font-name-complex="Arial"/>
    </style:style>
    <style:style style:name="T69_4" style:family="text">
      <style:text-properties fo:font-size="10pt" style:font-size-asian="10pt" style:font-name-complex="Arial"/>
    </style:style>
    <style:style style:name="T69_5" style:family="text">
      <style:text-properties fo:font-size="10pt" style:font-size-asian="10pt" style:font-name-complex="Arial"/>
    </style:style>
    <style:style style:name="P70" style:family="paragraph" style:parent-style-name="List_20_Paragraph">
      <style:text-properties fo:font-size="10pt" style:font-size-asian="10pt"/>
    </style:style>
    <style:style style:name="P71" style:family="paragraph" style:parent-style-name="List_20_Paragraph">
      <style:paragraph-properties fo:text-align="justify" fo:text-indent="-0.63cm" fo:line-height="108%" fo:margin-bottom="0cm" fo:margin-left="1.259cm"/>
    </style:style>
    <style:style style:name="T71_1" style:family="text">
      <style:text-properties fo:font-size="10pt" style:font-size-asian="10pt"/>
    </style:style>
    <style:style style:name="T71_2" style:family="text">
      <style:text-properties fo:font-size="10pt" style:font-size-asian="10pt"/>
    </style:style>
    <style:style style:name="T71_3" style:family="text">
      <style:text-properties fo:font-size="10pt" style:font-size-asian="10pt"/>
    </style:style>
    <style:style style:name="T71_4" style:family="text">
      <style:text-properties fo:font-size="10pt" style:font-size-asian="10pt"/>
    </style:style>
    <style:style style:name="T71_5" style:family="text">
      <style:text-properties fo:font-size="10pt" style:font-size-asian="10pt"/>
    </style:style>
    <style:style style:name="T71_6" style:family="text">
      <style:text-properties fo:font-size="10pt" style:font-size-asian="10pt"/>
    </style:style>
    <style:style style:name="T71_7" style:family="text">
      <style:text-properties fo:font-size="10pt" style:font-size-asian="10pt"/>
    </style:style>
    <style:style style:name="T71_8" style:family="text">
      <style:text-properties fo:font-size="10pt" style:font-size-asian="10pt"/>
    </style:style>
    <style:style style:name="P72" style:family="paragraph" style:parent-style-name="List_20_Paragraph">
      <style:text-properties fo:font-size="10pt" style:font-size-asian="10pt" style:font-name-complex="Arial"/>
    </style:style>
    <style:style style:name="P73" style:family="paragraph" style:parent-style-name="List_20_Paragraph">
      <style:paragraph-properties fo:text-align="justify" fo:line-height="108%" fo:margin-top="0.071cm" fo:margin-bottom="0.071cm"/>
    </style:style>
    <style:style style:name="T73_1" style:family="text">
      <style:text-properties fo:font-size="10pt" style:font-size-asian="10pt" style:font-name-complex="Arial"/>
    </style:style>
    <style:style style:name="T73_2" style:family="text">
      <style:text-properties fo:font-size="10pt" style:font-size-asian="10pt" style:font-name-complex="Arial"/>
    </style:style>
    <style:style style:name="T73_3" style:family="text">
      <style:text-properties fo:font-size="10pt" style:font-size-asian="10pt" style:font-name-complex="Arial"/>
    </style:style>
    <style:style style:name="T73_4" style:family="text">
      <style:text-properties fo:font-size="10pt" style:font-size-asian="10pt" style:font-name-complex="Arial"/>
    </style:style>
    <style:style style:name="P74" style:family="paragraph" style:parent-style-name="List_20_Paragraph">
      <style:text-properties fo:font-size="10pt" style:font-size-asian="10pt" style:font-name-complex="Arial" style:font-weight-complex="bold"/>
    </style:style>
    <style:style style:name="P75" style:family="paragraph" style:parent-style-name="List_20_Paragraph">
      <style:paragraph-properties fo:text-align="justify" fo:text-indent="-0.63cm" fo:line-height="108%" fo:margin-top="0.071cm" fo:margin-bottom="0.071cm" fo:margin-left="1.259cm"/>
      <style:text-properties fo:font-size="10pt" style:font-size-asian="10pt" style:font-name-complex="Arial"/>
    </style:style>
    <style:style style:name="T75_1" style:family="text">
      <style:text-properties fo:font-size="10pt" style:font-size-asian="10pt" style:font-name-complex="Arial" style:font-weight-complex="bold"/>
    </style:style>
    <style:style style:name="T75_2" style:family="text">
      <style:text-properties fo:font-size="10pt" style:font-size-asian="10pt" style:font-name-complex="Arial" style:font-weight-complex="bold"/>
    </style:style>
    <style:style style:name="T75_3" style:family="text">
      <style:text-properties fo:font-size="10pt" style:font-size-asian="10pt" style:font-name-complex="Arial" style:font-weight-complex="bold"/>
    </style:style>
    <style:style style:name="T75_4" style:family="text">
      <style:text-properties fo:font-size="10pt" style:font-size-asian="10pt" style:font-name-complex="Arial" style:font-weight-complex="bold"/>
    </style:style>
    <style:style style:name="T75_5" style:family="text">
      <style:text-properties fo:font-size="10pt" style:font-size-asian="10pt" style:font-name-complex="Arial" style:font-weight-complex="bold"/>
    </style:style>
    <style:style style:name="T75_6" style:family="text">
      <style:text-properties fo:font-size="10pt" style:font-size-asian="10pt" style:font-name-complex="Arial" style:font-weight-complex="bold"/>
    </style:style>
    <style:style style:name="T75_7" style:family="text">
      <style:text-properties fo:font-size="10pt" style:font-size-asian="10pt" style:font-name-complex="Arial" style:font-weight-complex="bold"/>
    </style:style>
    <style:style style:name="T75_8" style:family="text">
      <style:text-properties fo:font-size="10pt" style:font-size-asian="10pt" style:font-name-complex="Arial" style:font-weight-complex="bold"/>
    </style:style>
    <style:style style:name="T75_9" style:family="text">
      <style:text-properties fo:font-size="10pt" style:font-size-asian="10pt" style:font-name-complex="Arial" style:font-weight-complex="bold"/>
    </style:style>
    <style:style style:name="T75_10" style:family="text">
      <style:text-properties fo:font-size="10pt" style:font-size-asian="10pt" style:font-name-complex="Arial" style:font-weight-complex="bold"/>
    </style:style>
    <style:style style:name="T75_11" style:family="text">
      <style:text-properties fo:font-size="10pt" style:font-size-asian="10pt" style:font-name-complex="Arial" style:font-weight-complex="bold"/>
    </style:style>
    <style:style style:name="P76" style:family="paragraph" style:parent-style-name="List_20_Paragraph">
      <style:text-properties fo:font-size="10pt" style:font-size-asian="10pt" style:font-name-complex="Arial"/>
    </style:style>
    <style:style style:name="P77" style:family="paragraph" style:parent-style-name="List_20_Paragraph">
      <style:paragraph-properties fo:text-align="justify" fo:line-height="108%" fo:margin-top="0.071cm" fo:margin-bottom="0.071cm"/>
      <style:text-properties fo:font-size="10pt" style:font-size-asian="10pt" style:font-name-complex="Arial"/>
    </style:style>
    <style:style style:name="T77_1" style:family="text">
      <style:text-properties fo:font-size="10pt" style:font-size-asian="10pt" style:font-name-complex="Arial"/>
    </style:style>
    <style:style style:name="T77_2" style:family="text">
      <style:text-properties fo:font-size="10pt" style:font-size-asian="10pt" style:font-name-complex="Arial"/>
    </style:style>
    <style:style style:name="T77_3" style:family="text">
      <style:text-properties fo:font-size="10pt" style:font-size-asian="10pt" style:font-name-complex="Arial"/>
    </style:style>
    <style:style style:name="T77_4" style:family="text">
      <style:text-properties fo:font-size="10pt" style:font-size-asian="10pt" style:font-name-complex="Arial"/>
    </style:style>
    <style:style style:name="T77_5" style:family="text">
      <style:text-properties fo:font-size="10pt" style:font-size-asian="10pt" style:font-name-complex="Arial"/>
    </style:style>
    <style:style style:name="T77_6" style:family="text">
      <style:text-properties fo:font-size="10pt" style:font-size-asian="10pt" style:font-name-complex="Arial"/>
    </style:style>
    <style:style style:name="T77_7" style:family="text">
      <style:text-properties fo:font-size="10pt" style:font-size-asian="10pt" style:font-name-complex="Arial"/>
    </style:style>
    <style:style style:name="T77_8" style:family="text">
      <style:text-properties fo:font-size="10pt" style:font-size-asian="10pt" style:font-name-complex="Arial"/>
    </style:style>
    <style:style style:name="T77_9" style:family="text">
      <style:text-properties fo:font-size="10pt" style:font-size-asian="10pt" style:font-name-complex="Arial"/>
    </style:style>
    <style:style style:name="P78" style:family="paragraph" style:parent-style-name="List_20_Paragraph">
      <style:text-properties fo:font-size="10pt" style:font-size-asian="10pt" style:font-name-complex="Arial"/>
    </style:style>
    <style:style style:name="P79" style:family="paragraph" style:parent-style-name="List_20_Paragraph">
      <style:paragraph-properties fo:text-align="justify" fo:line-height="108%" fo:margin-top="0.071cm" fo:margin-bottom="0.071cm"/>
      <style:text-properties fo:font-size="10pt" style:font-size-asian="10pt" style:font-name-complex="Arial"/>
    </style:style>
    <style:style style:name="T79_1" style:family="text">
      <style:text-properties fo:font-size="10pt" style:font-size-asian="10pt" style:font-name-complex="Arial"/>
    </style:style>
    <style:style style:name="T79_2" style:family="text">
      <style:text-properties fo:font-size="10pt" style:font-size-asian="10pt" style:font-name-complex="Arial"/>
    </style:style>
    <style:style style:name="T79_3" style:family="text">
      <style:text-properties fo:font-size="10pt" style:font-size-asian="10pt" style:font-name-complex="Arial"/>
    </style:style>
    <style:style style:name="T79_4" style:family="text">
      <style:text-properties fo:font-size="10pt" style:font-size-asian="10pt" style:font-name-complex="Arial"/>
    </style:style>
    <style:style style:name="T79_5" style:family="text">
      <style:text-properties fo:font-size="10pt" style:font-size-asian="10pt" style:font-name-complex="Arial"/>
    </style:style>
    <style:style style:name="T79_6" style:family="text">
      <style:text-properties fo:font-size="10pt" style:font-size-asian="10pt" style:font-name-complex="Arial"/>
    </style:style>
    <style:style style:name="T79_7" style:family="text">
      <style:text-properties fo:font-size="10pt" style:font-size-asian="10pt" style:font-name-complex="Arial"/>
    </style:style>
    <style:style style:name="P80" style:family="paragraph" style:parent-style-name="List_20_Paragraph">
      <style:text-properties fo:font-size="10pt" style:font-size-asian="10pt" style:font-name-complex="Arial"/>
    </style:style>
    <style:style style:name="P81" style:family="paragraph" style:parent-style-name="Normal">
      <style:paragraph-properties fo:line-height="108%" fo:margin-bottom="0.282cm"/>
    </style:style>
    <style:style style:name="T81_1" style:family="text">
      <style:text-properties fo:font-size="10pt" style:font-size-asian="10pt" style:font-name-complex="Arial" style:font-size-complex="10pt"/>
    </style:style>
    <style:style style:name="T81_2" style:family="text">
      <style:text-properties fo:font-size="10pt" style:font-size-asian="10pt" style:font-name-complex="Arial" style:font-size-complex="10pt"/>
    </style:style>
    <style:style style:name="T81_3" style:family="text">
      <style:text-properties fo:font-size="10pt" style:font-size-asian="10pt" style:font-name-complex="Arial" style:font-size-complex="10pt"/>
    </style:style>
    <style:style style:name="T81_4" style:family="text">
      <style:text-properties fo:font-size="10pt" style:font-size-asian="10pt" style:font-name-complex="Arial" style:font-size-complex="10pt"/>
    </style:style>
    <style:style style:name="T81_5" style:family="text">
      <style:text-properties fo:font-size="10pt" style:font-size-asian="10pt" style:font-name-complex="Arial" style:font-size-complex="10pt"/>
    </style:style>
    <style:style style:name="P82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3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4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5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6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7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8" style:family="paragraph" style:parent-style-name="Normal">
      <style:paragraph-properties fo:line-height="108%" fo:margin-bottom="0.282cm"/>
      <style:text-properties fo:font-size="10pt" style:font-size-asian="10pt" style:font-name-complex="Arial" style:font-size-complex="10pt"/>
    </style:style>
    <style:style style:name="P8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89_1" style:family="text">
      <style:text-properties fo:font-style="normal" style:font-style-asian="normal"/>
    </style:style>
    <style:style style:name="T89_2" style:family="text">
      <style:text-properties fo:font-style="normal" style:font-style-asian="normal"/>
    </style:style>
    <style:style style:name="P9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1" style:family="paragraph" style:parent-style-name="Normal"/>
    <style:style style:name="T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1_2" style:family="text"/>
    <style:style style:name="T91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91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9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93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3_1" style:family="text">
      <style:text-properties fo:font-size="10pt" style:font-size-asian="10pt" style:font-size-complex="10pt"/>
    </style:style>
    <style:style style:name="P94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4_1" style:family="text">
      <style:text-properties fo:font-size="10pt" style:font-size-asian="10pt" style:font-size-complex="10pt"/>
    </style:style>
    <style:style style:name="P95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5_1" style:family="text">
      <style:text-properties fo:font-size="10pt" style:font-size-asian="10pt" style:font-size-complex="10pt"/>
    </style:style>
    <style:style style:name="T95_2" style:family="text">
      <style:text-properties fo:font-size="10pt" style:font-size-asian="10pt" style:font-size-complex="10pt"/>
    </style:style>
    <style:style style:name="T95_3" style:family="text">
      <style:text-properties fo:font-size="10pt" style:font-size-asian="10pt" style:font-size-complex="10pt"/>
    </style:style>
    <style:style style:name="T95_4" style:family="text">
      <style:text-properties fo:font-size="10pt" style:font-size-asian="10pt" style:font-size-complex="10pt"/>
    </style:style>
    <style:style style:name="T95_5" style:family="text">
      <style:text-properties fo:font-size="10pt" style:font-size-asian="10pt" style:font-size-complex="10pt"/>
    </style:style>
    <style:style style:name="T95_6" style:family="text">
      <style:text-properties fo:font-size="10pt" style:font-size-asian="10pt" style:font-size-complex="10pt"/>
    </style:style>
    <style:style style:name="T95_7" style:family="text">
      <style:text-properties fo:font-size="10pt" style:font-size-asian="10pt" style:font-size-complex="10pt"/>
    </style:style>
    <style:style style:name="T95_8" style:family="text">
      <style:text-properties fo:font-size="10pt" style:font-size-asian="10pt" style:font-size-complex="10pt"/>
    </style:style>
    <style:style style:name="P96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6_1" style:family="text">
      <style:text-properties fo:font-size="10pt" style:font-size-asian="10pt" style:font-size-complex="10pt"/>
    </style:style>
    <style:style style:name="P97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7_1" style:family="text">
      <style:text-properties fo:font-size="10pt" style:font-size-asian="10pt" style:font-size-complex="10pt"/>
    </style:style>
    <style:style style:name="T97_2" style:family="text">
      <style:text-properties fo:font-size="10pt" style:font-size-asian="10pt" style:font-size-complex="10pt"/>
    </style:style>
    <style:style style:name="T97_3" style:family="text">
      <style:text-properties fo:font-size="10pt" style:font-size-asian="10pt" style:font-size-complex="10pt"/>
    </style:style>
    <style:style style:name="T97_4" style:family="text">
      <style:text-properties fo:font-size="10pt" style:font-size-asian="10pt" style:font-size-complex="10pt"/>
    </style:style>
    <style:style style:name="P98" style:family="paragraph" style:parent-style-name="Normal">
      <style:paragraph-properties fo:text-align="justify" fo:margin-bottom="0.423cm">
        <style:tab-stops>
          <style:tab-stop style:type="left" style:leader-style="none" style:position="6.165cm"/>
        </style:tab-stops>
      </style:paragraph-properties>
    </style:style>
    <style:style style:name="T98_1" style:family="text">
      <style:text-properties fo:font-size="10pt" style:font-size-asian="10pt" style:font-size-complex="10pt"/>
    </style:style>
    <style:style style:name="T98_2" style:family="text">
      <style:text-properties fo:font-size="10pt" style:font-size-asian="10pt" style:font-size-complex="10pt"/>
    </style:style>
    <style:style style:name="P9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2" style:family="paragraph" style:parent-style-name="Normal"/>
    <style:style style:name="T1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03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Table4" style:family="table">
      <style:table-properties table:align="left" style:width="15.903cm" fo:margin-left="0cm"/>
    </style:style>
    <style:style style:name="Column16" style:family="table-column">
      <style:table-column-properties style:column-width="6.992cm"/>
    </style:style>
    <style:style style:name="Column17" style:family="table-column">
      <style:table-column-properties style:column-width="8.911cm"/>
    </style:style>
    <style:style style:name="Row9" style:family="table-row"/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100%" fo:margin-bottom="0cm"/>
    </style:style>
    <style:style style:name="T10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100%" fo:margin-bottom="0cm"/>
    </style:style>
    <style:style style:name="T1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0" style:family="table-row"/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line-height="100%" fo:margin-bottom="0cm"/>
    </style:style>
    <style:style style:name="T1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0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100%" fo:margin-bottom="0cm"/>
    </style:style>
    <style:style style:name="T10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0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08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Table5" style:family="table">
      <style:table-properties table:align="left" style:width="15.903cm" fo:margin-left="0cm"/>
    </style:style>
    <style:style style:name="Column18" style:family="table-column">
      <style:table-column-properties style:column-width="1.242cm"/>
    </style:style>
    <style:style style:name="Column19" style:family="table-column">
      <style:table-column-properties style:column-width="5.251cm"/>
    </style:style>
    <style:style style:name="Column20" style:family="table-column">
      <style:table-column-properties style:column-width="9.41cm"/>
    </style:style>
    <style:style style:name="Row11" style:family="table-row">
      <style:table-row-properties style:min-row-height="0.469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100%" fo:margin-bottom="0cm"/>
    </style:style>
    <style:style style:name="T10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100%" fo:margin-bottom="0cm"/>
    </style:style>
    <style:style style:name="T1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line-height="100%" fo:margin-bottom="0cm"/>
    </style:style>
    <style:style style:name="T11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2" style:family="table-row">
      <style:table-row-properties style:min-row-height="2.609cm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100%" fo:margin-bottom="0cm"/>
    </style:style>
    <style:style style:name="T11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line-height="100%" fo:margin-bottom="0cm"/>
    </style:style>
    <style:style style:name="T11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100%" fo:margin-bottom="0cm"/>
    </style:style>
    <style:style style:name="T11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4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3" style:family="table-row">
      <style:table-row-properties style:min-row-height="2.245cm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100%" fo:margin-bottom="0cm"/>
    </style:style>
    <style:style style:name="T11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100%" fo:margin-bottom="0cm"/>
    </style:style>
    <style:style style:name="T11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line-height="100%" fo:margin-bottom="0cm"/>
    </style:style>
    <style:style style:name="T11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17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17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4" style:family="table-row">
      <style:table-row-properties style:min-row-height="0.469cm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100%" fo:margin-bottom="0cm"/>
    </style:style>
    <style:style style:name="T11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100%" fo:margin-bottom="0cm"/>
    </style:style>
    <style:style style:name="T11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100%" fo:margin-bottom="0cm"/>
    </style:style>
    <style:style style:name="T12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0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>
      <style:table-row-properties style:min-row-height="1.441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100%" fo:margin-bottom="0cm"/>
    </style:style>
    <style:style style:name="T12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100%" fo:margin-bottom="0cm"/>
    </style:style>
    <style:style style:name="T12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line-height="100%" fo:margin-bottom="0cm"/>
    </style:style>
    <style:style style:name="T12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3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6" style:family="table-row">
      <style:table-row-properties style:min-row-height="0.469cm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100%" fo:margin-bottom="0cm"/>
    </style:style>
    <style:style style:name="T12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100%" fo:margin-bottom="0cm"/>
    </style:style>
    <style:style style:name="T12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100%" fo:margin-bottom="0cm"/>
    </style:style>
    <style:style style:name="T12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6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469cm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100%" fo:margin-bottom="0cm"/>
    </style:style>
    <style:style style:name="T12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100%" fo:margin-bottom="0cm"/>
    </style:style>
    <style:style style:name="T12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line-height="100%" fo:margin-bottom="0cm"/>
    </style:style>
    <style:style style:name="T12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29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29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29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8" style:family="table-row">
      <style:table-row-properties style:min-row-height="0.497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100%" fo:margin-bottom="0cm"/>
    </style:style>
    <style:style style:name="T13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100%" fo:margin-bottom="0cm"/>
    </style:style>
    <style:style style:name="T1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line-height="100%" fo:margin-bottom="0cm"/>
    </style:style>
    <style:style style:name="T1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2_2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Row19" style:family="table-row">
      <style:table-row-properties style:min-row-height="0.469cm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100%" fo:margin-bottom="0cm"/>
    </style:style>
    <style:style style:name="T1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line-height="100%" fo:margin-bottom="0cm"/>
    </style:style>
    <style:style style:name="T1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line-height="100%" fo:margin-bottom="0cm"/>
    </style:style>
    <style:style style:name="T1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35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35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35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T135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GB" fo:country-complex="SA"/>
    </style:style>
    <style:style style:name="Row20" style:family="table-row">
      <style:table-row-properties style:min-row-height="0.469cm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100%" fo:margin-bottom="0cm"/>
    </style:style>
    <style:style style:name="T1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100%" fo:margin-bottom="0cm"/>
    </style:style>
    <style:style style:name="T1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137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100%" fo:margin-bottom="0cm"/>
    </style:style>
    <style:style style:name="T1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T1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13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40" style:family="paragraph" style:parent-style-name="Normal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141" style:family="paragraph" style:parent-style-name="Normal"/>
    <style:style style:name="T141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T141_2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142" style:family="paragraph" style:parent-style-name="Normal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14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43_1" style:family="text">
      <style:text-properties fo:font-size="10pt" style:font-size-asian="10pt" style:font-name-complex="Arial" style:font-size-complex="10pt" style:font-weight-complex="bold"/>
    </style:style>
    <style:style style:name="T143_2" style:family="text">
      <style:text-properties fo:font-size="10pt" style:font-size-asian="10pt" style:font-name-complex="Arial" style:font-size-complex="10pt" style:font-weight-complex="bold"/>
    </style:style>
    <style:style style:name="T143_3" style:family="text">
      <style:text-properties fo:font-size="10pt" style:font-size-asian="10pt" style:font-name-complex="Arial" style:font-size-complex="10pt" style:font-weight-complex="bold"/>
    </style:style>
    <style:style style:name="T143_4" style:family="text">
      <style:text-properties fo:font-size="10pt" style:font-size-asian="10pt" style:font-name-complex="Arial" style:font-size-complex="10pt" style:font-weight-complex="bold"/>
    </style:style>
    <style:style style:name="T143_5" style:family="text">
      <style:text-properties fo:font-size="10pt" style:font-size-asian="10pt" style:font-name-complex="Arial" style:font-size-complex="10pt" style:font-weight-complex="bold"/>
    </style:style>
    <style:style style:name="T143_6" style:family="text">
      <style:text-properties fo:font-size="10pt" style:font-size-asian="10pt" style:font-name-complex="Arial" style:font-size-complex="10pt" style:font-weight-complex="bold"/>
    </style:style>
    <style:style style:name="T143_7" style:family="text">
      <style:text-properties fo:font-size="10pt" style:font-size-asian="10pt" style:font-name-complex="Arial" style:font-size-complex="10pt" style:font-weight-complex="bold"/>
    </style:style>
    <style:style style:name="T143_8" style:family="text">
      <style:text-properties fo:font-size="10pt" style:font-size-asian="10pt" style:font-name-complex="Arial" style:font-size-complex="10pt" style:font-weight-complex="bold"/>
    </style:style>
    <style:style style:name="T143_9" style:family="text">
      <style:text-properties fo:font-size="10pt" style:font-size-asian="10pt" style:font-name-complex="Arial" style:font-size-complex="10pt" style:font-weight-complex="bold"/>
    </style:style>
    <style:style style:name="T143_10" style:family="text">
      <style:text-properties fo:font-size="10pt" style:font-size-asian="10pt" style:font-name-complex="Arial" style:font-size-complex="10pt" style:font-weight-complex="bold"/>
    </style:style>
    <style:style style:name="T143_11" style:family="text">
      <style:text-properties fo:font-size="10pt" style:font-size-asian="10pt" style:font-name-complex="Arial" style:font-size-complex="10pt" style:font-weight-complex="bold"/>
    </style:style>
    <style:style style:name="T143_12" style:family="text">
      <style:text-properties fo:font-size="10pt" style:font-size-asian="10pt" style:font-name-complex="Arial" style:font-size-complex="10pt" style:font-weight-complex="bold"/>
    </style:style>
    <style:style style:name="T143_13" style:family="text">
      <style:text-properties fo:font-size="10pt" style:font-size-asian="10pt" style:font-name-complex="Arial" style:font-size-complex="10pt" style:font-weight-complex="bold"/>
    </style:style>
    <style:style style:name="T143_14" style:family="text">
      <style:text-properties fo:font-size="10pt" style:font-size-asian="10pt" style:font-name-complex="Arial" style:font-size-complex="10pt" style:font-weight-complex="bold"/>
    </style:style>
    <style:style style:name="T143_15" style:family="text">
      <style:text-properties fo:font-size="10pt" style:font-size-asian="10pt" style:font-name-complex="Arial" style:font-size-complex="10pt" style:font-weight-complex="bold"/>
    </style:style>
    <style:style style:name="P144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45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45_1" style:family="text">
      <style:text-properties fo:font-size="10pt" style:font-size-asian="10pt" style:font-name-complex="Arial" style:font-size-complex="10pt" style:font-weight-complex="bold"/>
    </style:style>
    <style:style style:name="T145_2" style:family="text">
      <style:text-properties fo:font-size="10pt" style:font-size-asian="10pt" style:font-name-complex="Arial" style:font-size-complex="10pt" style:font-weight-complex="bold"/>
    </style:style>
    <style:style style:name="T145_3" style:family="text">
      <style:text-properties fo:font-size="10pt" style:font-size-asian="10pt" style:font-name-complex="Arial" style:font-size-complex="10pt" style:font-weight-complex="bold"/>
    </style:style>
    <style:style style:name="T145_4" style:family="text">
      <style:text-properties fo:font-size="10pt" style:font-size-asian="10pt" style:font-name-complex="Arial" style:font-size-complex="10pt" style:font-weight-complex="bold"/>
    </style:style>
    <style:style style:name="T145_5" style:family="text">
      <style:text-properties fo:font-size="10pt" style:font-size-asian="10pt" style:font-name-complex="Arial" style:font-size-complex="10pt" style:font-weight-complex="bold"/>
    </style:style>
    <style:style style:name="T145_6" style:family="text">
      <style:text-properties fo:font-size="10pt" style:font-size-asian="10pt" style:font-name-complex="Arial" style:font-size-complex="10pt" style:font-weight-complex="bold"/>
    </style:style>
    <style:style style:name="P146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4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47_1" style:family="text">
      <style:text-properties fo:font-size="10pt" style:font-size-asian="10pt" style:font-name-complex="Arial" style:font-size-complex="10pt" style:font-weight-complex="bold"/>
    </style:style>
    <style:style style:name="P148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49" style:family="paragraph" style:parent-style-name="Normal">
      <style:text-properties fo:font-size="10pt" style:font-size-asian="10pt" style:font-name-complex="Arial" style:font-size-complex="10pt" style:font-weight-complex="bold"/>
    </style:style>
    <style:style style:name="P150" style:family="paragraph" style:parent-style-name="Normal"/>
    <style:style style:name="T150_1" style:family="text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151" style:family="paragraph" style:parent-style-name="Normal">
      <style:text-properties fo:font-size="10pt" style:font-size-asian="10pt" style:font-name-complex="Arial" style:font-size-complex="10pt" style:font-weight-complex="bold" style:text-underline-style="solid" style:text-underline-color="font-color"/>
    </style:style>
    <style:style style:name="P152" style:family="paragraph" style:parent-style-name="Normal">
      <style:paragraph-properties fo:text-align="justify"/>
    </style:style>
    <style:style style:name="T152_1" style:family="text">
      <style:text-properties fo:font-size="10pt" style:font-size-asian="10pt" style:font-name-complex="Arial" style:font-size-complex="10pt" fo:font-weight="bold" style:font-weight-asian="bold"/>
    </style:style>
    <style:style style:name="T152_2" style:family="text">
      <style:text-properties fo:font-size="10pt" style:font-size-asian="10pt" style:font-name-complex="Arial" style:font-size-complex="10pt" style:font-weight-complex="bold"/>
    </style:style>
    <style:style style:name="T152_3" style:family="text">
      <style:text-properties fo:font-size="10pt" style:font-size-asian="10pt" style:font-name-complex="Arial" style:font-size-complex="10pt" style:font-weight-complex="bold"/>
    </style:style>
    <style:style style:name="T152_4" style:family="text">
      <style:text-properties fo:font-size="10pt" style:font-size-asian="10pt" style:font-name-complex="Arial" style:font-size-complex="10pt" style:font-weight-complex="bold"/>
    </style:style>
    <style:style style:name="T152_5" style:family="text">
      <style:text-properties fo:font-size="10pt" style:font-size-asian="10pt" style:font-name-complex="Arial" style:font-size-complex="10pt" style:font-weight-complex="bold"/>
    </style:style>
    <style:style style:name="P153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54" style:family="paragraph" style:parent-style-name="Normal">
      <style:paragraph-properties fo:text-align="justify"/>
    </style:style>
    <style:style style:name="T154_1" style:family="text">
      <style:text-properties fo:font-size="10pt" style:font-size-asian="10pt" style:font-name-complex="Arial" style:font-size-complex="10pt" fo:font-weight="bold" style:font-weight-asian="bold"/>
    </style:style>
    <style:style style:name="T154_2" style:family="text">
      <style:text-properties fo:font-size="10pt" style:font-size-asian="10pt" style:font-name-complex="Arial" style:font-size-complex="10pt" style:font-weight-complex="bold"/>
    </style:style>
    <style:style style:name="T154_3" style:family="text">
      <style:text-properties fo:font-size="10pt" style:font-size-asian="10pt" style:font-name-complex="Arial" style:font-size-complex="10pt" style:font-weight-complex="bold"/>
    </style:style>
    <style:style style:name="P155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56" style:family="paragraph" style:parent-style-name="Normal">
      <style:paragraph-properties fo:text-align="justify"/>
    </style:style>
    <style:style style:name="T156_1" style:family="text">
      <style:text-properties fo:font-size="10pt" style:font-size-asian="10pt" style:font-name-complex="Arial" style:font-size-complex="10pt" fo:font-weight="bold" style:font-weight-asian="bold"/>
    </style:style>
    <style:style style:name="T156_2" style:family="text">
      <style:text-properties fo:font-size="10pt" style:font-size-asian="10pt" style:font-name-complex="Arial" style:font-size-complex="10pt" style:font-weight-complex="bold"/>
    </style:style>
    <style:style style:name="T156_3" style:family="text">
      <style:text-properties fo:font-size="10pt" style:font-size-asian="10pt" style:font-name-complex="Arial" style:font-size-complex="10pt" style:font-weight-complex="bold"/>
    </style:style>
    <style:style style:name="P157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fo:font-size="10pt" style:font-size-asian="10pt" style:font-name-complex="Arial" style:font-size-complex="10pt" fo:font-weight="bold" style:font-weight-asian="bold"/>
    </style:style>
    <style:style style:name="T158_2" style:family="text">
      <style:text-properties fo:font-size="10pt" style:font-size-asian="10pt" style:font-name-complex="Arial" style:font-size-complex="10pt" style:font-weight-complex="bold"/>
    </style:style>
    <style:style style:name="T158_3" style:family="text">
      <style:text-properties fo:font-size="10pt" style:font-size-asian="10pt" style:font-name-complex="Arial" style:font-size-complex="10pt" style:font-weight-complex="bold"/>
    </style:style>
    <style:style style:name="P15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59_1" style:family="text">
      <style:text-properties fo:font-size="10pt" style:font-size-asian="10pt" style:font-name-complex="Arial" style:font-size-complex="10pt" style:font-weight-complex="bold"/>
    </style:style>
    <style:style style:name="T159_2" style:family="text">
      <style:text-properties fo:font-size="10pt" style:font-size-asian="10pt" style:font-name-complex="Arial" style:font-size-complex="10pt" style:font-weight-complex="bold"/>
    </style:style>
    <style:style style:name="T159_3" style:family="text">
      <style:text-properties fo:font-size="10pt" style:font-size-asian="10pt" style:font-name-complex="Arial" style:font-size-complex="10pt" style:font-weight-complex="bold"/>
    </style:style>
    <style:style style:name="T159_4" style:family="text">
      <style:text-properties fo:font-size="10pt" style:font-size-asian="10pt" style:font-name-complex="Arial" style:font-size-complex="10pt" style:font-weight-complex="bold"/>
    </style:style>
    <style:style style:name="T159_5" style:family="text">
      <style:text-properties fo:font-size="10pt" style:font-size-asian="10pt" style:font-name-complex="Arial" style:font-size-complex="10pt" style:font-weight-complex="bold"/>
    </style:style>
    <style:style style:name="T159_6" style:family="text">
      <style:text-properties fo:font-size="10pt" style:font-size-asian="10pt" style:font-name-complex="Arial" style:font-size-complex="10pt" style:font-weight-complex="bold"/>
    </style:style>
    <style:style style:name="T159_7" style:family="text">
      <style:text-properties fo:font-size="10pt" style:font-size-asian="10pt" style:font-name-complex="Arial" style:font-size-complex="10pt" style:font-weight-complex="bold"/>
    </style:style>
    <style:style style:name="T159_8" style:family="text">
      <style:text-properties fo:font-size="10pt" style:font-size-asian="10pt" style:font-name-complex="Arial" style:font-size-complex="10pt" style:font-weight-complex="bold"/>
    </style:style>
    <style:style style:name="T159_9" style:family="text">
      <style:text-properties fo:font-size="10pt" style:font-size-asian="10pt" style:font-name-complex="Arial" style:font-size-complex="10pt" style:font-weight-complex="bold"/>
    </style:style>
    <style:style style:name="T159_10" style:family="text">
      <style:text-properties fo:font-size="10pt" style:font-size-asian="10pt" style:font-name-complex="Arial" style:font-size-complex="10pt" style:font-weight-complex="bold"/>
    </style:style>
    <style:style style:name="T159_11" style:family="text">
      <style:text-properties fo:font-size="10pt" style:font-size-asian="10pt" style:font-name-complex="Arial" style:font-size-complex="10pt" style:font-weight-complex="bold"/>
    </style:style>
    <style:style style:name="P16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60_1" style:family="text">
      <style:text-properties fo:font-size="10pt" style:font-size-asian="10pt" style:font-name-complex="Arial" style:font-size-complex="10pt" style:font-weight-complex="bold"/>
    </style:style>
    <style:style style:name="T160_2" style:family="text">
      <style:text-properties fo:font-size="10pt" style:font-size-asian="10pt" style:font-name-complex="Arial" style:font-size-complex="10pt" style:font-weight-complex="bold"/>
    </style:style>
    <style:style style:name="T160_3" style:family="text">
      <style:text-properties fo:font-size="10pt" style:font-size-asian="10pt" style:font-name-complex="Arial" style:font-size-complex="10pt" style:font-weight-complex="bold"/>
    </style:style>
    <style:style style:name="T160_4" style:family="text">
      <style:text-properties fo:font-size="10pt" style:font-size-asian="10pt" style:font-name-complex="Arial" style:font-size-complex="10pt" style:font-weight-complex="bold"/>
    </style:style>
    <style:style style:name="T160_5" style:family="text">
      <style:text-properties fo:font-size="10pt" style:font-size-asian="10pt" style:font-name-complex="Arial" style:font-size-complex="10pt" style:font-weight-complex="bold"/>
    </style:style>
    <style:style style:name="T160_6" style:family="text">
      <style:text-properties fo:font-size="10pt" style:font-size-asian="10pt" style:font-name-complex="Arial" style:font-size-complex="10pt" style:font-weight-complex="bold"/>
    </style:style>
    <style:style style:name="P161" style:family="paragraph" style:parent-style-name="Normal">
      <style:paragraph-properties fo:text-align="justify" fo:margin-left="2.54cm"/>
      <style:text-properties fo:font-size="10pt" style:font-size-asian="10pt" style:font-name-complex="Arial" style:font-size-complex="10pt" style:font-weight-complex="bold"/>
    </style:style>
    <style:style style:name="P162" style:family="paragraph" style:parent-style-name="List_20_Paragraph">
      <style:paragraph-properties fo:text-align="justify"/>
      <style:text-properties fo:font-size="10pt" style:font-size-asian="10pt" style:font-name-complex="Arial"/>
    </style:style>
    <style:style style:name="T162_1" style:family="text">
      <style:text-properties fo:font-size="10pt" style:font-size-asian="10pt" style:font-name-complex="Arial" fo:font-weight="bold" style:font-weight-asian="bold"/>
    </style:style>
    <style:style style:name="T162_2" style:family="text">
      <style:text-properties fo:font-size="10pt" style:font-size-asian="10pt" style:font-name-complex="Arial"/>
    </style:style>
    <style:style style:name="T162_3" style:family="text">
      <style:text-properties fo:font-size="10pt" style:font-size-asian="10pt" style:font-name-complex="Arial"/>
    </style:style>
    <style:style style:name="T162_4" style:family="text">
      <style:text-properties fo:font-size="10pt" style:font-size-asian="10pt" style:font-name-complex="Arial"/>
    </style:style>
    <style:style style:name="T162_5" style:family="text">
      <style:text-properties fo:font-size="10pt" style:font-size-asian="10pt" style:font-name-complex="Arial"/>
    </style:style>
    <style:style style:name="P163" style:family="paragraph" style:parent-style-name="Normal">
      <style:paragraph-properties fo:text-align="justify"/>
    </style:style>
    <style:style style:name="T163_1" style:family="text">
      <style:text-properties fo:font-size="10pt" style:font-size-asian="10pt" style:font-name-complex="Arial" style:font-size-complex="10pt" fo:font-weight="bold" style:font-weight-asian="bold"/>
    </style:style>
    <style:style style:name="T163_2" style:family="text">
      <style:text-properties fo:font-size="10pt" style:font-size-asian="10pt" style:font-name-complex="Arial" style:font-size-complex="10pt" style:font-weight-complex="bold"/>
    </style:style>
    <style:style style:name="T163_3" style:family="text">
      <style:text-properties fo:font-size="10pt" style:font-size-asian="10pt" style:font-name-complex="Arial" style:font-size-complex="10pt" style:font-weight-complex="bold"/>
    </style:style>
    <style:style style:name="T163_4" style:family="text">
      <style:text-properties fo:font-size="10pt" style:font-size-asian="10pt" style:font-name-complex="Arial" style:font-size-complex="10pt" style:font-weight-complex="bold"/>
    </style:style>
    <style:style style:name="P164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65" style:family="paragraph" style:parent-style-name="Normal">
      <style:paragraph-properties fo:text-align="justify"/>
    </style:style>
    <style:style style:name="T165_1" style:family="text">
      <style:text-properties fo:font-size="10pt" style:font-size-asian="10pt" style:font-name-complex="Arial" style:font-size-complex="10pt" fo:font-weight="bold" style:font-weight-asian="bold"/>
    </style:style>
    <style:style style:name="T165_2" style:family="text">
      <style:text-properties fo:font-size="10pt" style:font-size-asian="10pt" style:font-name-complex="Arial" style:font-size-complex="10pt" style:font-weight-complex="bold"/>
    </style:style>
    <style:style style:name="T165_3" style:family="text">
      <style:text-properties fo:font-size="10pt" style:font-size-asian="10pt" style:font-name-complex="Arial" style:font-size-complex="10pt" style:font-weight-complex="bold"/>
    </style:style>
    <style:style style:name="T165_4" style:family="text">
      <style:text-properties fo:font-size="10pt" style:font-size-asian="10pt" style:font-name-complex="Arial" style:font-size-complex="10pt" style:font-weight-complex="bold"/>
    </style:style>
    <style:style style:name="T165_5" style:family="text">
      <style:text-properties fo:font-size="10pt" style:font-size-asian="10pt" style:font-name-complex="Arial" style:font-size-complex="10pt" style:font-weight-complex="bold"/>
    </style:style>
    <style:style style:name="T165_6" style:family="text">
      <style:text-properties fo:font-size="10pt" style:font-size-asian="10pt" style:font-name-complex="Arial" style:font-size-complex="10pt" style:font-weight-complex="bold"/>
    </style:style>
    <style:style style:name="T165_7" style:family="text">
      <style:text-properties fo:font-size="10pt" style:font-size-asian="10pt" style:font-name-complex="Arial" style:font-size-complex="10pt" style:font-weight-complex="bold"/>
    </style:style>
    <style:style style:name="T165_8" style:family="text">
      <style:text-properties fo:font-size="10pt" style:font-size-asian="10pt" style:font-name-complex="Arial" style:font-size-complex="10pt" style:font-weight-complex="bold"/>
    </style:style>
    <style:style style:name="T165_9" style:family="text">
      <style:text-properties fo:font-size="10pt" style:font-size-asian="10pt" style:font-name-complex="Arial" style:font-size-complex="10pt" style:font-weight-complex="bold"/>
    </style:style>
    <style:style style:name="T165_10" style:family="text">
      <style:text-properties fo:font-size="10pt" style:font-size-asian="10pt" style:font-name-complex="Arial" style:font-size-complex="10pt" style:font-weight-complex="bold"/>
    </style:style>
    <style:style style:name="T165_11" style:family="text">
      <style:text-properties fo:font-size="10pt" style:font-size-asian="10pt" style:font-name-complex="Arial" style:font-size-complex="10pt" style:font-weight-complex="bold"/>
    </style:style>
    <style:style style:name="T165_12" style:family="text">
      <style:text-properties fo:font-size="10pt" style:font-size-asian="10pt" style:font-name-complex="Arial" style:font-size-complex="10pt" style:font-weight-complex="bold"/>
    </style:style>
    <style:style style:name="T165_13" style:family="text">
      <style:text-properties fo:font-size="10pt" style:font-size-asian="10pt" style:font-name-complex="Arial" style:font-size-complex="10pt" style:font-weight-complex="bold"/>
    </style:style>
    <style:style style:name="T165_14" style:family="text">
      <style:text-properties fo:font-size="10pt" style:font-size-asian="10pt" style:font-name-complex="Arial" style:font-size-complex="10pt" style:font-weight-complex="bold"/>
    </style:style>
    <style:style style:name="T165_15" style:family="text">
      <style:text-properties fo:font-size="10pt" style:font-size-asian="10pt" style:font-name-complex="Arial" style:font-size-complex="10pt" style:font-weight-complex="bold"/>
    </style:style>
    <style:style style:name="T165_16" style:family="text">
      <style:text-properties fo:font-size="10pt" style:font-size-asian="10pt" style:font-name-complex="Arial" style:font-size-complex="10pt" style:font-weight-complex="bold"/>
    </style:style>
    <style:style style:name="T165_17" style:family="text">
      <style:text-properties fo:font-size="10pt" style:font-size-asian="10pt" style:font-name-complex="Arial" style:font-size-complex="10pt" style:font-weight-complex="bold"/>
    </style:style>
    <style:style style:name="T165_18" style:family="text">
      <style:text-properties fo:font-size="10pt" style:font-size-asian="10pt" style:font-name-complex="Arial" style:font-size-complex="10pt" style:font-weight-complex="bold"/>
    </style:style>
    <style:style style:name="T165_19" style:family="text">
      <style:text-properties fo:font-size="10pt" style:font-size-asian="10pt" style:font-name-complex="Arial" style:font-size-complex="10pt" style:font-weight-complex="bold"/>
    </style:style>
    <style:style style:name="T165_20" style:family="text">
      <style:text-properties fo:font-size="10pt" style:font-size-asian="10pt" style:font-name-complex="Arial" style:font-size-complex="10pt" style:font-weight-complex="bold"/>
    </style:style>
    <style:style style:name="T165_21" style:family="text">
      <style:text-properties fo:font-size="10pt" style:font-size-asian="10pt" style:font-name-complex="Arial" style:font-size-complex="10pt" style:font-weight-complex="bold"/>
    </style:style>
    <style:style style:name="T165_22" style:family="text">
      <style:text-properties fo:font-size="10pt" style:font-size-asian="10pt" style:font-name-complex="Arial" style:font-size-complex="10pt" style:font-weight-complex="bold"/>
    </style:style>
    <style:style style:name="T165_23" style:family="text">
      <style:text-properties fo:font-size="10pt" style:font-size-asian="10pt" style:font-name-complex="Arial" style:font-size-complex="10pt" style:font-weight-complex="bold"/>
    </style:style>
    <style:style style:name="T165_24" style:family="text">
      <style:text-properties fo:font-size="10pt" style:font-size-asian="10pt" style:font-name-complex="Arial" style:font-size-complex="10pt" style:font-weight-complex="bold"/>
    </style:style>
    <style:style style:name="T165_25" style:family="text">
      <style:text-properties fo:font-size="10pt" style:font-size-asian="10pt" style:font-name-complex="Arial" style:font-size-complex="10pt" style:font-weight-complex="bold"/>
    </style:style>
    <style:style style:name="P166" style:family="paragraph" style:parent-style-name="Normal">
      <style:paragraph-properties fo:text-align="justify" fo:margin-left="1.27cm"/>
      <style:text-properties fo:font-size="10pt" style:font-size-asian="10pt" style:font-name-complex="Arial" style:font-size-complex="10pt" style:font-weight-complex="bold"/>
    </style:style>
    <style:style style:name="P167" style:family="paragraph" style:parent-style-name="Normal">
      <style:paragraph-properties fo:text-align="justify"/>
    </style:style>
    <style:style style:name="T167_1" style:family="text">
      <style:text-properties fo:font-size="10pt" style:font-size-asian="10pt" style:font-name-complex="Arial" style:font-size-complex="10pt" fo:font-weight="bold" style:font-weight-asian="bold"/>
    </style:style>
    <style:style style:name="T167_2" style:family="text">
      <style:text-properties fo:font-size="10pt" style:font-size-asian="10pt" style:font-name-complex="Arial" style:font-size-complex="10pt" style:font-weight-complex="bold"/>
    </style:style>
    <style:style style:name="T167_3" style:family="text">
      <style:text-properties fo:font-size="10pt" style:font-size-asian="10pt" style:font-name-complex="Arial" style:font-size-complex="10pt" style:font-weight-complex="bold"/>
    </style:style>
    <style:style style:name="P16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68_1" style:family="text">
      <style:text-properties fo:font-size="10pt" style:font-size-asian="10pt" style:font-name-complex="Arial" style:font-size-complex="10pt" style:font-weight-complex="bold"/>
    </style:style>
    <style:style style:name="P169" style:family="paragraph" style:parent-style-name="Normal">
      <style:paragraph-properties fo:text-align="justify" fo:margin-left="2.54cm"/>
    </style:style>
    <style:style style:name="T169_1" style:family="text">
      <style:text-properties fo:font-size="10pt" style:font-size-asian="10pt" style:font-name-complex="Arial" style:font-size-complex="10pt" style:font-weight-complex="bold"/>
    </style:style>
    <style:style style:name="P17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70_1" style:family="text">
      <style:text-properties fo:font-size="10pt" style:font-size-asian="10pt" style:font-name-complex="Arial" style:font-size-complex="10pt" style:font-weight-complex="bold"/>
    </style:style>
    <style:style style:name="P171" style:family="paragraph" style:parent-style-name="Normal">
      <style:paragraph-properties fo:text-align="justify" fo:margin-left="2.54cm"/>
    </style:style>
    <style:style style:name="T171_1" style:family="text">
      <style:text-properties fo:font-size="10pt" style:font-size-asian="10pt" style:font-name-complex="Arial" style:font-size-complex="10pt" style:font-weight-complex="bold"/>
    </style:style>
    <style:style style:name="P172" style:family="paragraph" style:parent-style-name="Normal">
      <style:paragraph-properties fo:text-align="justify" fo:margin-left="2.54cm"/>
      <style:text-properties fo:font-size="10pt" style:font-size-asian="10pt" style:font-name-complex="Arial" style:font-size-complex="10pt" style:font-weight-complex="bold"/>
    </style:style>
    <style:style style:name="P173" style:family="paragraph" style:parent-style-name="Normal">
      <style:paragraph-properties fo:text-align="justify"/>
    </style:style>
    <style:style style:name="T173_1" style:family="text">
      <style:text-properties fo:font-size="10pt" style:font-size-asian="10pt" style:font-name-complex="Arial" style:font-size-complex="10pt" fo:font-weight="bold" style:font-weight-asian="bold"/>
    </style:style>
    <style:style style:name="T173_2" style:family="text">
      <style:text-properties fo:font-size="10pt" style:font-size-asian="10pt" style:font-name-complex="Arial" style:font-size-complex="10pt" style:font-weight-complex="bold"/>
    </style:style>
    <style:style style:name="T173_3" style:family="text">
      <style:text-properties fo:font-size="10pt" style:font-size-asian="10pt" style:font-name-complex="Arial" style:font-size-complex="10pt" style:font-weight-complex="bold"/>
    </style:style>
    <style:style style:name="T173_4" style:family="text">
      <style:text-properties fo:font-size="10pt" style:font-size-asian="10pt" style:font-name-complex="Arial" style:font-size-complex="10pt" style:font-weight-complex="bold"/>
    </style:style>
    <style:style style:name="T173_5" style:family="text">
      <style:text-properties fo:font-size="10pt" style:font-size-asian="10pt" style:font-name-complex="Arial" style:font-size-complex="10pt" style:font-weight-complex="bold"/>
    </style:style>
    <style:style style:name="T173_6" style:family="text"/>
    <style:style style:name="T173_7" style:family="text">
      <style:text-properties fo:font-size="10pt" style:font-size-asian="10pt" style:font-name-complex="Arial" style:font-size-complex="10pt" style:font-weight-complex="bold"/>
    </style:style>
    <style:style style:name="P174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74_1" style:family="text">
      <style:text-properties fo:font-size="10pt" style:font-size-asian="10pt" style:font-name-complex="Arial" style:font-size-complex="10pt" style:font-weight-complex="bold"/>
    </style:style>
    <style:style style:name="P175" style:family="paragraph" style:parent-style-name="Normal">
      <style:paragraph-properties fo:text-align="justify" fo:margin-left="2.54cm"/>
    </style:style>
    <style:style style:name="T175_1" style:family="text">
      <style:text-properties fo:font-size="10pt" style:font-size-asian="10pt" style:font-name-complex="Arial" style:font-size-complex="10pt" style:font-weight-complex="bold"/>
    </style:style>
    <style:style style:name="P17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176_1" style:family="text">
      <style:text-properties fo:font-size="10pt" style:font-size-asian="10pt" style:font-name-complex="Arial" style:font-size-complex="10pt" style:font-weight-complex="bold"/>
    </style:style>
    <style:style style:name="P177" style:family="paragraph" style:parent-style-name="Normal">
      <style:paragraph-properties fo:text-align="justify" fo:margin-left="2.54cm"/>
    </style:style>
    <style:style style:name="T177_1" style:family="text">
      <style:text-properties fo:font-size="10pt" style:font-size-asian="10pt" style:font-name-complex="Arial" style:font-size-complex="10pt" style:font-weight-complex="bold"/>
    </style:style>
    <style:style style:name="P178" style:family="paragraph" style:parent-style-name="Normal">
      <style:text-properties style:font-name-complex="Arial" style:font-size-complex="11pt" fo:font-weight="bold" style:font-weight-asian="bold"/>
    </style:style>
    <style:style style:name="P179" style:family="paragraph" style:parent-style-name="Normal">
      <style:paragraph-properties fo:text-align="justify"/>
    </style:style>
    <style:style style:name="T179_1" style:family="text">
      <style:text-properties fo:font-size="10pt" style:font-size-asian="10pt" style:font-name-complex="Arial" style:font-size-complex="11pt" fo:language-asian="en" fo:country-asian="GB"/>
    </style:style>
    <style:style style:name="T179_2" style:family="text">
      <style:text-properties fo:font-size="10pt" style:font-size-asian="10pt" style:font-name-complex="Arial" style:font-size-complex="11pt" fo:language-asian="en" fo:country-asian="GB"/>
    </style:style>
    <style:style style:name="T179_3" style:family="text">
      <style:text-properties fo:font-size="10pt" style:font-size-asian="10pt" style:font-name-complex="Arial" style:font-size-complex="11pt" fo:language-asian="en" fo:country-asian="GB"/>
    </style:style>
    <style:style style:name="T179_4" style:family="text">
      <style:text-properties fo:font-size="10pt" style:font-size-asian="10pt" style:font-name-complex="Arial" style:font-size-complex="11pt" fo:language-asian="en" fo:country-asian="GB"/>
    </style:style>
    <style:style style:name="T179_5" style:family="text">
      <style:text-properties fo:font-size="10pt" style:font-size-asian="10pt" style:font-name-complex="Arial" style:font-size-complex="11pt" fo:language-asian="en" fo:country-asian="GB"/>
    </style:style>
    <style:style style:name="T179_6" style:family="text">
      <style:text-properties fo:font-size="10pt" style:font-size-asian="10pt" style:font-name-complex="Arial" style:font-size-complex="11pt" fo:language-asian="en" fo:country-asian="GB"/>
    </style:style>
    <style:style style:name="T179_7" style:family="text">
      <style:text-properties fo:font-size="10pt" style:font-size-asian="10pt" style:font-name-complex="Arial" style:font-size-complex="11pt" fo:language-asian="en" fo:country-asian="GB"/>
    </style:style>
    <style:style style:name="T179_8" style:family="text">
      <style:text-properties fo:font-size="10pt" style:font-size-asian="10pt" style:font-name-complex="Arial" style:font-size-complex="11pt" fo:language-asian="en" fo:country-asian="GB"/>
    </style:style>
    <style:style style:name="T179_9" style:family="text">
      <style:text-properties fo:font-size="10pt" style:font-size-asian="10pt" style:font-name-complex="Arial" style:font-size-complex="11pt" fo:language-asian="en" fo:country-asian="GB"/>
    </style:style>
    <style:style style:name="T179_10" style:family="text">
      <style:text-properties fo:font-size="10pt" style:font-size-asian="10pt" style:font-name-complex="Arial" style:font-size-complex="11pt" fo:language-asian="en" fo:country-asian="GB"/>
    </style:style>
    <style:style style:name="T179_11" style:family="text">
      <style:text-properties fo:font-size="10pt" style:font-size-asian="10pt" style:font-name-complex="Arial" style:font-size-complex="11pt" fo:language-asian="en" fo:country-asian="GB"/>
    </style:style>
    <style:style style:name="T179_12" style:family="text">
      <style:text-properties fo:font-size="10pt" style:font-size-asian="10pt" style:font-name-complex="Arial" style:font-size-complex="11pt" fo:language-asian="en" fo:country-asian="GB"/>
    </style:style>
    <style:style style:name="T179_13" style:family="text">
      <style:text-properties fo:font-size="10pt" style:font-size-asian="10pt" style:font-name-complex="Arial" style:font-size-complex="11pt" fo:language-asian="en" fo:country-asian="GB"/>
    </style:style>
    <style:style style:name="T179_14" style:family="text">
      <style:text-properties fo:font-size="10pt" style:font-size-asian="10pt" style:font-name-complex="Arial" style:font-size-complex="11pt" fo:language-asian="en" fo:country-asian="GB"/>
    </style:style>
    <style:style style:name="T179_15" style:family="text">
      <style:text-properties fo:font-size="10pt" style:font-size-asian="10pt" style:font-name-complex="Arial" style:font-size-complex="11pt" fo:language-asian="en" fo:country-asian="GB"/>
    </style:style>
    <style:style style:name="T179_16" style:family="text">
      <style:text-properties fo:font-size="10pt" style:font-size-asian="10pt" style:font-name-complex="Arial" style:font-size-complex="11pt" fo:language-asian="en" fo:country-asian="GB"/>
    </style:style>
    <style:style style:name="P180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81" style:family="paragraph" style:parent-style-name="Normal">
      <style:text-properties fo:font-size="10pt" style:font-size-asian="10pt" style:font-name-complex="Arial" style:font-size-complex="10pt" fo:language-asian="en" fo:country-asian="GB"/>
    </style:style>
    <style:style style:name="P182" style:family="paragraph" style:parent-style-name="Normal">
      <style:text-properties fo:font-size="10pt" style:font-size-asian="10pt" style:font-name-complex="Arial" style:font-size-complex="11pt" fo:language-asian="en" fo:country-asian="GB"/>
    </style:style>
    <style:style style:name="P18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83_1" style:family="text">
      <style:text-properties fo:font-style="normal" style:font-style-asian="normal"/>
    </style:style>
    <style:style style:name="T183_2" style:family="text">
      <style:text-properties fo:font-style="normal" style:font-style-asian="normal"/>
    </style:style>
    <style:style style:name="T183_3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84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6.503cm" fo:margin-left="-0.259cm"/>
    </style:style>
    <style:style style:name="Column21" style:family="table-column">
      <style:table-column-properties style:column-width="3.013cm"/>
    </style:style>
    <style:style style:name="Column22" style:family="table-column">
      <style:table-column-properties style:column-width="1.087cm"/>
    </style:style>
    <style:style style:name="Column23" style:family="table-column">
      <style:table-column-properties style:column-width="1.653cm"/>
    </style:style>
    <style:style style:name="Column24" style:family="table-column">
      <style:table-column-properties style:column-width="5.791cm"/>
    </style:style>
    <style:style style:name="Column25" style:family="table-column">
      <style:table-column-properties style:column-width="4.96cm"/>
    </style:style>
    <style:style style:name="Row21" style:family="table-row">
      <style:table-row-properties style:min-row-height="0.863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2" style:family="table-row">
      <style:table-row-properties style:min-row-height="0.612cm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100%" fo:margin-bottom="0cm"/>
    </style:style>
    <style:style style:name="T1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100%" fo:margin-bottom="0cm"/>
    </style:style>
    <style:style style:name="T1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line-height="100%" fo:margin-bottom="0cm"/>
    </style:style>
    <style:style style:name="T190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90_2" style:family="text">
      <style:text-properties fo:font-style="italic" style:font-style-asian="italic" fo:color="#ff0000"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 fo:font-weight="bold" style:font-weight-asian="bold"/>
    </style:style>
    <style:style style:name="Row23" style:family="table-row">
      <style:table-row-properties style:min-row-height="0.609cm"/>
    </style:style>
    <style:style style:name="Cell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100%" fo:margin-bottom="0cm"/>
    </style:style>
    <style:style style:name="T1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line-height="100%" fo:margin-bottom="0cm"/>
    </style:style>
    <style:style style:name="T1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100%" fo:margin-bottom="0cm"/>
    </style:style>
    <style:style style:name="T1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100%" fo:margin-bottom="0cm"/>
    </style:style>
    <style:style style:name="T1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19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95" style:family="paragraph" style:parent-style-name="Normal">
      <style:text-properties fo:font-weight="bold" style:font-weight-asian="bold"/>
    </style:style>
    <style:style style:name="Table7" style:family="table">
      <style:table-properties table:align="left" style:width="16.494cm" fo:margin-left="0cm"/>
    </style:style>
    <style:style style:name="Column26" style:family="table-column">
      <style:table-column-properties style:column-width="9.744cm"/>
    </style:style>
    <style:style style:name="Column27" style:family="table-column">
      <style:table-column-properties style:column-width="4cm"/>
    </style:style>
    <style:style style:name="Column28" style:family="table-column">
      <style:table-column-properties style:column-width="2.75cm"/>
    </style:style>
    <style:style style:name="Row24" style:family="table-row">
      <style:table-row-properties style:min-row-height="0.482cm"/>
    </style:style>
    <style:style style:name="Cell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line-height="100%" fo:margin-bottom="0cm"/>
    </style:style>
    <style:style style:name="T1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100%" fo:margin-bottom="0cm"/>
    </style:style>
    <style:style style:name="T1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100%" fo:margin-bottom="0cm"/>
    </style:style>
    <style:style style:name="T1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/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100%" fo:margin-bottom="0cm"/>
    </style:style>
    <style:style style:name="T1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100%" fo:margin-bottom="0cm"/>
    </style:style>
    <style:style style:name="T2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100%" fo:margin-bottom="0cm"/>
    </style:style>
    <style:style style:name="T2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6" style:family="table-row"/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line-height="100%" fo:margin-bottom="0cm"/>
    </style:style>
    <style:style style:name="T2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100%" fo:margin-bottom="0cm"/>
    </style:style>
    <style:style style:name="T2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100%" fo:margin-bottom="0cm"/>
    </style:style>
    <style:style style:name="T2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27" style:family="table-row"/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100%" fo:margin-bottom="0cm"/>
    </style:style>
    <style:style style:name="T2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100%" fo:margin-bottom="0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100%" fo:margin-bottom="0cm"/>
    </style:style>
    <style:style style:name="T2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08" style:family="paragraph" style:parent-style-name="Normal">
      <style:paragraph-properties fo:text-align="justify"/>
    </style:style>
    <style:style style:name="T2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09" style:family="paragraph" style:parent-style-name="Normal">
      <style:paragraph-properties fo:text-align="justify"/>
      <style:text-properties fo:color="#0070c0" fo:font-size="10pt" style:font-size-asian="10pt" style:font-name-complex="Arial" style:font-size-complex="9pt"/>
    </style:style>
    <style:style style:name="P210" style:family="paragraph" style:parent-style-name="Normal">
      <style:paragraph-properties fo:text-align="justify"/>
    </style:style>
    <style:style style:name="T210_1" style:family="text">
      <style:text-properties fo:font-size="10pt" style:font-size-asian="10pt" style:font-name-complex="Arial" style:font-size-complex="9pt"/>
    </style:style>
    <style:style style:name="T210_2" style:family="text">
      <style:text-properties fo:font-size="10pt" style:font-size-asian="10pt" style:font-name-complex="Arial" style:font-size-complex="9pt"/>
    </style:style>
    <style:style style:name="T210_3" style:family="text">
      <style:text-properties fo:font-size="10pt" style:font-size-asian="10pt" style:font-name-complex="Arial" style:font-size-complex="9pt"/>
    </style:style>
    <style:style style:name="T210_4" style:family="text">
      <style:text-properties fo:font-size="10pt" style:font-size-asian="10pt" style:font-name-complex="Arial" style:font-size-complex="9pt"/>
    </style:style>
    <style:style style:name="T210_5" style:family="text">
      <style:text-properties fo:font-size="10pt" style:font-size-asian="10pt" style:font-name-complex="Arial" style:font-size-complex="9pt"/>
    </style:style>
    <style:style style:name="T210_6" style:family="text">
      <style:text-properties fo:font-size="10pt" style:font-size-asian="10pt" style:font-name-complex="Arial" style:font-size-complex="9pt"/>
    </style:style>
    <style:style style:name="T210_7" style:family="text">
      <style:text-properties fo:font-size="10pt" style:font-size-asian="10pt" style:font-name-complex="Arial" style:font-size-complex="9pt"/>
    </style:style>
    <style:style style:name="T210_8" style:family="text">
      <style:text-properties fo:font-size="10pt" style:font-size-asian="10pt" style:font-name-complex="Arial" style:font-size-complex="9pt"/>
    </style:style>
    <style:style style:name="T210_9" style:family="text">
      <style:text-properties fo:font-size="10pt" style:font-size-asian="10pt" style:font-name-complex="Arial" style:font-size-complex="9pt"/>
    </style:style>
    <style:style style:name="T210_10" style:family="text">
      <style:text-properties fo:font-size="10pt" style:font-size-asian="10pt" style:font-name-complex="Arial" style:font-size-complex="9pt"/>
    </style:style>
    <style:style style:name="T210_11" style:family="text">
      <style:text-properties fo:font-size="10pt" style:font-size-asian="10pt" style:font-name-complex="Arial" style:font-size-complex="9pt"/>
    </style:style>
    <style:style style:name="T210_12" style:family="text">
      <style:text-properties fo:font-size="10pt" style:font-size-asian="10pt" style:font-name-complex="Arial" style:font-size-complex="9pt"/>
    </style:style>
    <style:style style:name="T210_13" style:family="text">
      <style:text-properties fo:font-size="10pt" style:font-size-asian="10pt" style:font-name-complex="Arial" style:font-size-complex="9pt"/>
    </style:style>
    <style:style style:name="P211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212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212_1" style:family="text">
      <style:text-properties fo:font-size="10pt" style:font-size-asian="10pt" style:font-name-complex="Arial" style:font-size-complex="11pt" style:font-weight-complex="bold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fo:font-size="10pt" style:font-size-asian="10pt" style:font-name-complex="Arial" style:font-size-complex="11pt" fo:font-weight="bold" style:font-weight-asian="bold"/>
    </style:style>
    <style:style style:name="T213_2" style:family="text">
      <style:text-properties fo:font-size="10pt" style:font-size-asian="10pt" style:font-name-complex="Arial" style:font-size-complex="11pt" style:font-weight-complex="bold"/>
    </style:style>
    <style:style style:name="T213_3" style:family="text">
      <style:text-properties fo:font-size="10pt" style:font-size-asian="10pt" style:font-name-complex="Arial" style:font-size-complex="11pt" style:font-weight-complex="bold"/>
    </style:style>
    <style:style style:name="T213_4" style:family="text">
      <style:text-properties fo:font-size="10pt" style:font-size-asian="10pt" style:font-name-complex="Arial" style:font-size-complex="11pt" style:font-weight-complex="bold"/>
    </style:style>
    <style:style style:name="T213_5" style:family="text">
      <style:text-properties fo:font-size="10pt" style:font-size-asian="10pt" style:font-name-complex="Arial" style:font-size-complex="11pt" style:font-weight-complex="bold"/>
    </style:style>
    <style:style style:name="P214" style:family="paragraph" style:parent-style-name="Normal">
      <style:paragraph-properties fo:text-align="justify"/>
    </style:style>
    <style:style style:name="T214_1" style:family="text">
      <style:text-properties fo:font-size="10pt" style:font-size-asian="10pt" style:font-name-complex="Arial" style:font-size-complex="11pt" fo:font-weight="bold" style:font-weight-asian="bold"/>
    </style:style>
    <style:style style:name="T214_2" style:family="text">
      <style:text-properties fo:font-size="10pt" style:font-size-asian="10pt" style:font-name-complex="Arial" style:font-size-complex="11pt" style:font-weight-complex="bold"/>
    </style:style>
    <style:style style:name="T214_3" style:family="text">
      <style:text-properties fo:font-size="10pt" style:font-size-asian="10pt" style:font-name-complex="Arial" style:font-size-complex="11pt" style:font-weight-complex="bold"/>
    </style:style>
    <style:style style:name="P21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215_1" style:family="text">
      <style:text-properties fo:font-size="10pt" style:font-size-asian="10pt" style:font-name-complex="Arial" style:font-size-complex="11pt" style:font-weight-complex="bold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fo:font-size="10pt" style:font-size-asian="10pt" style:font-name-complex="Arial" style:font-size-complex="11pt" fo:font-weight="bold" style:font-weight-asian="bold"/>
    </style:style>
    <style:style style:name="T216_2" style:family="text">
      <style:text-properties fo:font-size="10pt" style:font-size-asian="10pt" style:font-name-complex="Arial" style:font-size-complex="11pt" style:font-weight-complex="bold"/>
    </style:style>
    <style:style style:name="T216_3" style:family="text">
      <style:text-properties fo:font-size="10pt" style:font-size-asian="10pt" style:font-name-complex="Arial" style:font-size-complex="11pt" style:font-weight-complex="bold"/>
    </style:style>
    <style:style style:name="P217" style:family="paragraph" style:parent-style-name="Normal">
      <style:paragraph-properties fo:text-align="justify" fo:margin-left="2.54cm"/>
    </style:style>
    <style:style style:name="T217_1" style:family="text">
      <style:text-properties fo:font-size="10pt" style:font-size-asian="10pt" style:font-name-complex="Arial" style:font-size-complex="11pt" style:font-weight-complex="bold"/>
    </style:style>
    <style:style style:name="T217_2" style:family="text">
      <style:text-properties fo:font-size="10pt" style:font-size-asian="10pt" style:font-name-complex="Arial" style:font-size-complex="11pt" style:font-weight-complex="bold"/>
    </style:style>
    <style:style style:name="T217_3" style:family="text">
      <style:text-properties fo:font-size="10pt" style:font-size-asian="10pt" style:font-name-complex="Arial" style:font-size-complex="11pt" style:font-weight-complex="bold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fo:font-size="10pt" style:font-size-asian="10pt" style:font-name-complex="Arial" style:font-size-complex="11pt" fo:font-weight="bold" style:font-weight-asian="bold"/>
    </style:style>
    <style:style style:name="T218_2" style:family="text">
      <style:text-properties fo:font-size="10pt" style:font-size-asian="10pt" style:font-name-complex="Arial" style:font-size-complex="11pt" style:font-weight-complex="bold"/>
    </style:style>
    <style:style style:name="T218_3" style:family="text">
      <style:text-properties fo:font-size="10pt" style:font-size-asian="10pt" style:font-name-complex="Arial" style:font-size-complex="11pt" style:font-weight-complex="bold"/>
    </style:style>
    <style:style style:name="T218_4" style:family="text">
      <style:text-properties fo:font-size="10pt" style:font-size-asian="10pt" style:font-name-complex="Arial" style:font-size-complex="11pt" style:font-weight-complex="bold"/>
    </style:style>
    <style:style style:name="P219" style:family="paragraph" style:parent-style-name="Normal">
      <style:paragraph-properties fo:text-align="justify"/>
    </style:style>
    <style:style style:name="T219_1" style:family="text">
      <style:text-properties fo:font-size="10pt" style:font-size-asian="10pt" style:font-name-complex="Arial" style:font-size-complex="11pt" fo:font-weight="bold" style:font-weight-asian="bold"/>
    </style:style>
    <style:style style:name="T219_2" style:family="text">
      <style:text-properties fo:font-size="10pt" style:font-size-asian="10pt" style:font-name-complex="Arial" style:font-size-complex="11pt" style:font-weight-complex="bold"/>
    </style:style>
    <style:style style:name="T219_3" style:family="text">
      <style:text-properties fo:color="#000000" fo:font-size="10pt" style:font-size-asian="10pt" style:font-name-complex="Arial" style:font-size-complex="10pt" fo:language-asian="en" fo:country-asian="GB"/>
    </style:style>
    <style:style style:name="P220" style:family="paragraph" style:parent-style-name="Normal">
      <style:paragraph-properties fo:text-align="justify"/>
    </style:style>
    <style:style style:name="T220_1" style:family="text">
      <style:text-properties fo:font-size="10pt" style:font-size-asian="10pt" style:font-name-complex="Arial" style:font-size-complex="11pt" style:font-weight-complex="bold"/>
    </style:style>
    <style:style style:name="T220_2" style:family="text">
      <style:text-properties fo:font-size="10pt" style:font-size-asian="10pt" style:font-name-complex="Arial" style:font-size-complex="11pt" fo:font-weight="bold" style:font-weight-asian="bold"/>
    </style:style>
    <style:style style:name="T220_3" style:family="text">
      <style:text-properties fo:font-size="10pt" style:font-size-asian="10pt" style:font-name-complex="Arial" style:font-size-complex="11pt" style:font-weight-complex="bold"/>
    </style:style>
    <style:style style:name="T220_4" style:family="text">
      <style:text-properties fo:font-size="10pt" style:font-size-asian="10pt" style:font-name-complex="Arial" style:font-size-complex="11pt" style:font-weight-complex="bold"/>
    </style:style>
    <style:style style:name="T220_5" style:family="text">
      <style:text-properties fo:font-size="10pt" style:font-size-asian="10pt" style:font-name-complex="Arial" style:font-size-complex="11pt" style:font-weight-complex="bold"/>
    </style:style>
    <style:style style:name="T220_6" style:family="text">
      <style:text-properties fo:font-size="10pt" style:font-size-asian="10pt" style:font-name-complex="Arial" style:font-size-complex="11pt" style:font-weight-complex="bold"/>
    </style:style>
    <style:style style:name="T220_7" style:family="text">
      <style:text-properties fo:font-size="10pt" style:font-size-asian="10pt" style:font-name-complex="Arial" style:font-size-complex="11pt" style:font-weight-complex="bold"/>
    </style:style>
    <style:style style:name="P221" style:family="paragraph" style:parent-style-name="Normal">
      <style:text-properties fo:font-size="10pt" style:font-size-asian="10pt" style:font-name-complex="Arial" style:font-size-complex="10pt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2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224" style:family="paragraph" style:parent-style-name="Normal"/>
    <style:style style:name="T224_1" style:family="text">
      <style:text-properties fo:font-size="10pt" style:font-size-asian="10pt" style:text-underline-style="solid" style:text-underline-color="font-color"/>
    </style:style>
    <style:style style:name="T224_2" style:family="text">
      <style:text-properties fo:font-size="10pt" style:font-size-asian="10pt" style:text-underline-style="solid" style:text-underline-color="font-color"/>
    </style:style>
    <style:style style:name="T224_3" style:family="text">
      <style:text-properties fo:font-size="10pt" style:font-size-asian="10pt"/>
    </style:style>
    <style:style style:name="P225" style:family="paragraph" style:parent-style-name="Normal">
      <style:text-properties fo:font-size="10pt" style:font-size-asian="10pt"/>
    </style:style>
    <style:style style:name="P226" style:family="paragraph" style:parent-style-name="Normal">
      <style:paragraph-properties fo:text-align="justify"/>
    </style:style>
    <style:style style:name="T226_1" style:family="text">
      <style:text-properties fo:font-size="10pt" style:font-size-asian="10pt" fo:font-weight="bold" style:font-weight-asian="bold" style:font-weight-complex="bold"/>
    </style:style>
    <style:style style:name="T226_2" style:family="text">
      <style:text-properties fo:font-size="10pt" style:font-size-asian="10pt"/>
    </style:style>
    <style:style style:name="T226_3" style:family="text">
      <style:text-properties fo:font-style="italic" style:font-style-asian="italic" fo:font-size="10pt" style:font-size-asian="10pt"/>
    </style:style>
    <style:style style:name="T226_4" style:family="text">
      <style:text-properties fo:font-style="italic" style:font-style-asian="italic" fo:font-size="10pt" style:font-size-asian="10pt"/>
    </style:style>
    <style:style style:name="T226_5" style:family="text">
      <style:text-properties fo:font-style="italic" style:font-style-asian="italic" fo:font-size="10pt" style:font-size-asian="10pt"/>
    </style:style>
    <style:style style:name="T226_6" style:family="text">
      <style:text-properties fo:font-style="italic" style:font-style-asian="italic" fo:font-size="10pt" style:font-size-asian="10pt"/>
    </style:style>
    <style:style style:name="T226_7" style:family="text">
      <style:text-properties fo:font-style="italic" style:font-style-asian="italic" fo:font-size="10pt" style:font-size-asian="10pt"/>
    </style:style>
    <style:style style:name="T226_8" style:family="text">
      <style:text-properties fo:font-size="10pt" style:font-size-asian="10pt"/>
    </style:style>
    <style:style style:name="T226_9" style:family="text">
      <style:text-properties fo:font-size="10pt" style:font-size-asian="10pt"/>
    </style:style>
    <style:style style:name="T226_10" style:family="text">
      <style:text-properties fo:font-size="10pt" style:font-size-asian="10pt"/>
    </style:style>
    <style:style style:name="T226_11" style:family="text">
      <style:text-properties fo:font-size="10pt" style:font-size-asian="10pt"/>
    </style:style>
    <style:style style:name="T226_12" style:family="text">
      <style:text-properties fo:font-size="10pt" style:font-size-asian="10pt"/>
    </style:style>
    <style:style style:name="T226_13" style:family="text">
      <style:text-properties fo:font-size="10pt" style:font-size-asian="10pt"/>
    </style:style>
    <style:style style:name="T226_14" style:family="text">
      <style:text-properties fo:font-size="10pt" style:font-size-asian="10pt"/>
    </style:style>
    <style:style style:name="T226_15" style:family="text">
      <style:text-properties fo:font-size="10pt" style:font-size-asian="10pt"/>
    </style:style>
    <style:style style:name="T226_16" style:family="text">
      <style:text-properties fo:font-size="10pt" style:font-size-asian="10pt"/>
    </style:style>
    <style:style style:name="T226_17" style:family="text">
      <style:text-properties fo:font-size="10pt" style:font-size-asian="10pt"/>
    </style:style>
    <style:style style:name="T226_18" style:family="text">
      <style:text-properties fo:font-size="10pt" style:font-size-asian="10pt"/>
    </style:style>
    <style:style style:name="T226_19" style:family="text">
      <style:text-properties fo:font-size="10pt" style:font-size-asian="10pt"/>
    </style:style>
    <style:style style:name="T226_20" style:family="text">
      <style:text-properties fo:font-size="10pt" style:font-size-asian="10pt"/>
    </style:style>
    <style:style style:name="P227" style:family="paragraph" style:parent-style-name="Normal">
      <style:text-properties fo:font-size="10pt" style:font-size-asian="10pt" style:font-size-complex="11pt"/>
    </style:style>
    <style:style style:name="P228" style:family="paragraph" style:parent-style-name="Normal"/>
    <style:style style:name="T228_1" style:family="text">
      <style:text-properties fo:font-size="10pt" style:font-size-asian="10pt" style:font-size-complex="11pt" style:text-underline-style="solid" style:text-underline-color="font-color"/>
    </style:style>
    <style:style style:name="P229" style:family="paragraph" style:parent-style-name="Normal">
      <style:text-properties fo:font-size="10pt" style:font-size-asian="10pt"/>
    </style:style>
    <style:style style:name="P23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T230_1" style:family="text">
      <style:text-properties fo:font-size="10pt" style:font-size-asian="10pt" style:font-size-complex="10pt" fo:font-weight="bold" style:font-weight-asian="bold" style:font-weight-complex="bold"/>
    </style:style>
    <style:style style:name="T230_2" style:family="text">
      <style:text-properties fo:font-size="10pt" style:font-size-asian="10pt" style:font-size-complex="10pt"/>
    </style:style>
    <style:style style:name="T230_3" style:family="text">
      <style:text-properties fo:font-size="10pt" style:font-size-asian="10pt" style:font-size-complex="10pt"/>
    </style:style>
    <style:style style:name="T230_4" style:family="text">
      <style:text-properties fo:font-size="10pt" style:font-size-asian="10pt" style:font-size-complex="10pt"/>
    </style:style>
    <style:style style:name="P231" style:family="paragraph" style:parent-style-name="Normal">
      <style:text-properties fo:font-size="10pt" style:font-size-asian="10pt" style:font-size-complex="10pt"/>
    </style:style>
    <style:style style:name="P232" style:family="paragraph" style:parent-style-name="Normal"/>
    <style:style style:name="Table8" style:family="table">
      <style:table-properties table:align="left" style:width="16.503cm" fo:margin-left="-0.259cm"/>
    </style:style>
    <style:style style:name="Column29" style:family="table-column">
      <style:table-column-properties style:column-width="3.013cm"/>
    </style:style>
    <style:style style:name="Column30" style:family="table-column">
      <style:table-column-properties style:column-width="1.087cm"/>
    </style:style>
    <style:style style:name="Column31" style:family="table-column">
      <style:table-column-properties style:column-width="1.653cm"/>
    </style:style>
    <style:style style:name="Column32" style:family="table-column">
      <style:table-column-properties style:column-width="5.791cm"/>
    </style:style>
    <style:style style:name="Column33" style:family="table-column">
      <style:table-column-properties style:column-width="4.96cm"/>
    </style:style>
    <style:style style:name="Row28" style:family="table-row">
      <style:table-row-properties style:min-row-height="0.863cm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2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29" style:family="table-row">
      <style:table-row-properties style:min-row-height="0.612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0" style:family="table-row">
      <style:table-row-properties style:min-row-height="0.609cm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3" style:family="paragraph" style:parent-style-name="Normal"/>
    <style:style style:name="P244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4" style:family="table-column">
      <style:table-column-properties style:column-width="9.744cm"/>
    </style:style>
    <style:style style:name="Column35" style:family="table-column">
      <style:table-column-properties style:column-width="4cm"/>
    </style:style>
    <style:style style:name="Column36" style:family="table-column">
      <style:table-column-properties style:column-width="2.75cm"/>
    </style:style>
    <style:style style:name="Row31" style:family="table-row">
      <style:table-row-properties style:min-row-height="0.482cm"/>
    </style:style>
    <style:style style:name="Cell10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2" style:family="table-row"/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paragraph-properties fo:line-height="100%" fo:margin-bottom="0cm"/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paragraph-properties fo:line-height="100%" fo:margin-bottom="0cm"/>
    </style:style>
    <style:style style:name="T2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paragraph-properties fo:line-height="100%" fo:margin-bottom="0cm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3" style:family="table-row"/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paragraph-properties fo:line-height="100%" fo:margin-bottom="0cm"/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paragraph-properties fo:line-height="100%" fo:margin-bottom="0cm"/>
    </style:style>
    <style:style style:name="T2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line-height="100%" fo:margin-bottom="0cm"/>
    </style:style>
    <style:style style:name="T2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fo:font-size="10pt" style:font-size-asian="10pt" style:font-name-complex="Arial" style:font-size-complex="11pt"/>
    </style:style>
    <style:style style:name="T256_2" style:family="text">
      <style:text-properties fo:font-size="10pt" style:font-size-asian="10pt" style:font-name-complex="Arial" style:font-size-complex="11pt"/>
    </style:style>
    <style:style style:name="T256_3" style:family="text">
      <style:text-properties fo:font-size="10pt" style:font-size-asian="10pt" style:font-name-complex="Arial" style:font-size-complex="11pt"/>
    </style:style>
    <style:style style:name="T256_4" style:family="text">
      <style:text-properties fo:font-size="10pt" style:font-size-asian="10pt" style:font-name-complex="Arial" style:font-size-complex="11pt"/>
    </style:style>
    <style:style style:name="T256_5" style:family="text">
      <style:text-properties fo:font-size="10pt" style:font-size-asian="10pt" style:font-name-complex="Arial" style:font-size-complex="11pt"/>
    </style:style>
    <style:style style:name="T256_6" style:family="text">
      <style:text-properties fo:font-size="10pt" style:font-size-asian="10pt" style:font-name-complex="Arial" style:font-size-complex="11pt"/>
    </style:style>
    <style:style style:name="T256_7" style:family="text">
      <style:text-properties fo:font-size="10pt" style:font-size-asian="10pt" style:font-name-complex="Arial" style:font-size-complex="11pt"/>
    </style:style>
    <style:style style:name="T256_8" style:family="text">
      <style:text-properties fo:font-size="10pt" style:font-size-asian="10pt" style:font-name-complex="Arial" style:font-size-complex="11pt"/>
    </style:style>
    <style:style style:name="T256_9" style:family="text">
      <style:text-properties fo:font-size="10pt" style:font-size-asian="10pt" style:font-name-complex="Arial" style:font-size-complex="11pt"/>
    </style:style>
    <style:style style:name="T256_10" style:family="text">
      <style:text-properties fo:font-size="10pt" style:font-size-asian="10pt" style:font-name-complex="Arial" style:font-size-complex="11pt"/>
    </style:style>
    <style:style style:name="T256_11" style:family="text">
      <style:text-properties fo:font-size="10pt" style:font-size-asian="10pt" style:font-name-complex="Arial" style:font-size-complex="11pt"/>
    </style:style>
    <style:style style:name="T256_12" style:family="text">
      <style:text-properties fo:font-size="10pt" style:font-size-asian="10pt" style:font-name-complex="Arial" style:font-size-complex="11pt"/>
    </style:style>
    <style:style style:name="T256_13" style:family="text">
      <style:text-properties fo:font-size="10pt" style:font-size-asian="10pt" style:font-name-complex="Arial" style:font-size-complex="11pt"/>
    </style:style>
    <style:style style:name="T256_14" style:family="text">
      <style:text-properties fo:font-size="10pt" style:font-size-asian="10pt" style:font-name-complex="Arial" style:font-size-complex="11pt"/>
    </style:style>
    <style:style style:name="T256_15" style:family="text">
      <style:text-properties fo:font-size="10pt" style:font-size-asian="10pt" style:font-name-complex="Arial" style:font-size-complex="11pt"/>
    </style:style>
    <style:style style:name="T256_16" style:family="text">
      <style:text-properties fo:font-size="10pt" style:font-size-asian="10pt" style:font-name-complex="Arial" style:font-size-complex="11pt"/>
    </style:style>
    <style:style style:name="T256_17" style:family="text">
      <style:text-properties fo:font-size="10pt" style:font-size-asian="10pt" style:font-name-complex="Arial" style:font-size-complex="11pt"/>
    </style:style>
    <style:style style:name="T256_18" style:family="text">
      <style:text-properties fo:font-size="10pt" style:font-size-asian="10pt" style:font-name-complex="Arial" style:font-size-complex="11pt"/>
    </style:style>
    <style:style style:name="T256_19" style:family="text">
      <style:text-properties fo:font-size="10pt" style:font-size-asian="10pt" style:font-name-complex="Arial" style:font-size-complex="11pt"/>
    </style:style>
    <style:style style:name="T256_20" style:family="text">
      <style:text-properties fo:font-size="10pt" style:font-size-asian="10pt" style:font-name-complex="Arial" style:font-size-complex="11pt"/>
    </style:style>
    <style:style style:name="T256_21" style:family="text">
      <style:text-properties fo:font-size="10pt" style:font-size-asian="10pt" style:font-name-complex="Arial" style:font-size-complex="11pt"/>
    </style:style>
    <style:style style:name="T256_22" style:family="text">
      <style:text-properties fo:font-size="10pt" style:font-size-asian="10pt" style:font-name-complex="Arial" style:font-size-complex="11pt"/>
    </style:style>
    <style:style style:name="T256_23" style:family="text">
      <style:text-properties fo:font-size="10pt" style:font-size-asian="10pt" style:font-name-complex="Arial" style:font-size-complex="11pt"/>
    </style:style>
    <style:style style:name="T256_24" style:family="text">
      <style:text-properties fo:font-size="10pt" style:font-size-asian="10pt" style:font-name-complex="Arial" style:font-size-complex="11pt"/>
    </style:style>
    <style:style style:name="T256_25" style:family="text">
      <style:text-properties fo:font-size="10pt" style:font-size-asian="10pt" style:font-name-complex="Arial" style:font-size-complex="11pt"/>
    </style:style>
    <style:style style:name="P257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258" style:family="paragraph" style:parent-style-name="Normal">
      <style:paragraph-properties fo:text-align="justify"/>
    </style:style>
    <style:style style:name="T258_1" style:family="text">
      <style:text-properties fo:font-size="10pt" style:font-size-asian="10pt" style:font-name-complex="Arial" style:font-size-complex="11pt" style:font-weight-complex="bold"/>
    </style:style>
    <style:style style:name="T258_2" style:family="text">
      <style:text-properties fo:font-size="10pt" style:font-size-asian="10pt" style:font-name-complex="Arial" style:font-size-complex="11pt" style:font-weight-complex="bold"/>
    </style:style>
    <style:style style:name="T258_3" style:family="text">
      <style:text-properties fo:font-size="10pt" style:font-size-asian="10pt" style:font-name-complex="Arial" style:font-size-complex="11pt" fo:font-weight="bold" style:font-weight-asian="bold"/>
    </style:style>
    <style:style style:name="T258_4" style:family="text">
      <style:text-properties fo:font-size="10pt" style:font-size-asian="10pt" style:font-name-complex="Arial" style:font-size-complex="11pt" fo:font-weight="bold" style:font-weight-asian="bold"/>
    </style:style>
    <style:style style:name="T258_5" style:family="text">
      <style:text-properties fo:font-size="10pt" style:font-size-asian="10pt" style:font-name-complex="Arial" style:font-size-complex="11pt" style:font-weight-complex="bold"/>
    </style:style>
    <style:style style:name="T258_6" style:family="text">
      <style:text-properties fo:font-size="10pt" style:font-size-asian="10pt" style:font-name-complex="Arial" style:font-size-complex="11pt" style:font-weight-complex="bold"/>
    </style:style>
    <style:style style:name="T258_7" style:family="text">
      <style:text-properties fo:font-size="10pt" style:font-size-asian="10pt" style:font-name-complex="Arial" style:font-size-complex="11pt" style:font-weight-complex="bold"/>
    </style:style>
    <style:style style:name="T258_8" style:family="text">
      <style:text-properties fo:font-size="10pt" style:font-size-asian="10pt" style:font-name-complex="Arial" style:font-size-complex="11pt" style:font-weight-complex="bold"/>
    </style:style>
    <style:style style:name="T258_9" style:family="text">
      <style:text-properties fo:font-size="10pt" style:font-size-asian="10pt" style:font-name-complex="Arial" style:font-size-complex="11pt" style:font-weight-complex="bold"/>
    </style:style>
    <style:style style:name="T258_10" style:family="text">
      <style:text-properties fo:font-size="10pt" style:font-size-asian="10pt" style:font-name-complex="Arial" style:font-size-complex="11pt" style:font-weight-complex="bold"/>
    </style:style>
    <style:style style:name="T258_11" style:family="text">
      <style:text-properties fo:font-size="10pt" style:font-size-asian="10pt" style:font-name-complex="Arial" style:font-size-complex="11pt" style:font-weight-complex="bold"/>
    </style:style>
    <style:style style:name="T258_12" style:family="text">
      <style:text-properties fo:font-size="10pt" style:font-size-asian="10pt" style:font-name-complex="Arial" style:font-size-complex="11pt" style:font-weight-complex="bold"/>
    </style:style>
    <style:style style:name="T258_13" style:family="text">
      <style:text-properties fo:font-size="10pt" style:font-size-asian="10pt" style:font-name-complex="Arial" style:font-size-complex="11pt" style:font-weight-complex="bold"/>
    </style:style>
    <style:style style:name="T258_14" style:family="text">
      <style:text-properties fo:font-size="10pt" style:font-size-asian="10pt" style:font-name-complex="Arial" style:font-size-complex="11pt" style:font-weight-complex="bold"/>
    </style:style>
    <style:style style:name="T258_15" style:family="text">
      <style:text-properties fo:font-size="10pt" style:font-size-asian="10pt" style:font-name-complex="Arial" style:font-size-complex="11pt" style:font-weight-complex="bold"/>
    </style:style>
    <style:style style:name="T258_16" style:family="text">
      <style:text-properties fo:font-size="10pt" style:font-size-asian="10pt" style:font-name-complex="Arial" style:font-size-complex="11pt" style:font-weight-complex="bold"/>
    </style:style>
    <style:style style:name="T258_17" style:family="text">
      <style:text-properties fo:font-size="10pt" style:font-size-asian="10pt" style:font-name-complex="Arial" style:font-size-complex="11pt" style:font-weight-complex="bold"/>
    </style:style>
    <style:style style:name="T258_18" style:family="text">
      <style:text-properties fo:font-size="10pt" style:font-size-asian="10pt" style:font-name-complex="Arial" style:font-size-complex="11pt" style:font-weight-complex="bold"/>
    </style:style>
    <style:style style:name="P259" style:family="paragraph" style:parent-style-name="Normal">
      <style:paragraph-properties fo:text-align="justify"/>
    </style:style>
    <style:style style:name="T259_1" style:family="text">
      <style:text-properties fo:font-size="10pt" style:font-size-asian="10pt" style:font-name-complex="Arial" style:font-size-complex="11pt" style:font-weight-complex="bold"/>
    </style:style>
    <style:style style:name="T259_2" style:family="text">
      <style:text-properties fo:font-size="10pt" style:font-size-asian="10pt" style:font-name-complex="Arial" style:font-size-complex="11pt" style:font-weight-complex="bold"/>
    </style:style>
    <style:style style:name="T259_3" style:family="text">
      <style:text-properties fo:font-size="10pt" style:font-size-asian="10pt" style:font-name-complex="Arial" style:font-size-complex="11pt" fo:font-weight="bold" style:font-weight-asian="bold"/>
    </style:style>
    <style:style style:name="T259_4" style:family="text">
      <style:text-properties fo:font-size="10pt" style:font-size-asian="10pt" style:font-name-complex="Arial" style:font-size-complex="11pt" fo:font-weight="bold" style:font-weight-asian="bold"/>
    </style:style>
    <style:style style:name="T259_5" style:family="text">
      <style:text-properties fo:font-size="10pt" style:font-size-asian="10pt" style:font-name-complex="Arial" style:font-size-complex="11pt" style:font-weight-complex="bold"/>
    </style:style>
    <style:style style:name="P260" style:family="paragraph" style:parent-style-name="Normal">
      <style:text-properties fo:font-size="10pt" style:font-size-asian="10pt" style:font-name-complex="Arial" style:font-size-complex="10pt"/>
    </style:style>
    <style:style style:name="P261" style:family="paragraph" style:parent-style-name="Normal">
      <style:paragraph-properties fo:text-align="justify"/>
    </style:style>
    <style:style style:name="T26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6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6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263" style:family="paragraph" style:parent-style-name="Normal"/>
    <style:style style:name="T263_1" style:family="text">
      <style:text-properties fo:font-size="10pt" style:font-size-asian="10pt" style:text-underline-style="solid" style:text-underline-color="font-color"/>
    </style:style>
    <style:style style:name="T263_2" style:family="text">
      <style:text-properties fo:font-size="10pt" style:font-size-asian="10pt" style:text-underline-style="solid" style:text-underline-color="font-color"/>
    </style:style>
    <style:style style:name="P264" style:family="paragraph" style:parent-style-name="Normal">
      <style:text-properties fo:font-size="10pt" style:font-size-asian="10pt"/>
    </style:style>
    <style:style style:name="P265" style:family="paragraph" style:parent-style-name="Normal">
      <style:paragraph-properties fo:text-align="justify"/>
      <style:text-properties fo:font-style="italic" style:font-style-asian="italic" fo:font-size="10pt" style:font-size-asian="10pt"/>
    </style:style>
    <style:style style:name="T265_1" style:family="text">
      <style:text-properties fo:font-style="italic" style:font-style-asian="italic" style:font-style-complex="italic" fo:font-size="10pt" style:font-size-asian="10pt"/>
    </style:style>
    <style:style style:name="P266" style:family="paragraph" style:parent-style-name="Normal">
      <style:paragraph-properties fo:text-align="justify" fo:margin-left="1.27cm"/>
    </style:style>
    <style:style style:name="T266_1" style:family="text">
      <style:text-properties fo:font-size="10pt" style:font-size-asian="10pt"/>
    </style:style>
    <style:style style:name="T266_2" style:family="text">
      <style:text-properties fo:font-size="10pt" style:font-size-asian="10pt"/>
    </style:style>
    <style:style style:name="T266_3" style:family="text">
      <style:text-properties fo:font-size="10pt" style:font-size-asian="10pt"/>
    </style:style>
    <style:style style:name="P267" style:family="paragraph" style:parent-style-name="Normal">
      <style:paragraph-properties fo:text-align="justify" fo:margin-left="1.27cm"/>
      <style:text-properties fo:font-size="10pt" style:font-size-asian="10pt"/>
    </style:style>
    <style:style style:name="P268" style:family="paragraph" style:parent-style-name="Normal">
      <style:paragraph-properties fo:text-align="justify"/>
      <style:text-properties fo:font-style="italic" style:font-style-asian="italic" fo:font-size="10pt" style:font-size-asian="10pt"/>
    </style:style>
    <style:style style:name="T268_1" style:family="text">
      <style:text-properties fo:font-style="italic" style:font-style-asian="italic" style:font-style-complex="italic" fo:font-size="10pt" style:font-size-asian="10pt"/>
    </style:style>
    <style:style style:name="P269" style:family="paragraph" style:parent-style-name="Normal">
      <style:paragraph-properties fo:text-align="justify" fo:margin-left="1.27cm"/>
    </style:style>
    <style:style style:name="T269_1" style:family="text">
      <style:text-properties fo:font-size="10pt" style:font-size-asian="10pt"/>
    </style:style>
    <style:style style:name="T269_2" style:family="text">
      <style:text-properties fo:font-size="10pt" style:font-size-asian="10pt"/>
    </style:style>
    <style:style style:name="T269_3" style:family="text">
      <style:text-properties fo:font-size="10pt" style:font-size-asian="10pt"/>
    </style:style>
    <style:style style:name="P270" style:family="paragraph" style:parent-style-name="Normal">
      <style:paragraph-properties fo:text-align="justify" fo:margin-left="1.27cm"/>
      <style:text-properties fo:font-size="10pt" style:font-size-asian="10pt"/>
    </style:style>
    <style:style style:name="P271" style:family="paragraph" style:parent-style-name="Normal">
      <style:paragraph-properties fo:text-align="justify"/>
      <style:text-properties fo:font-style="italic" style:font-style-asian="italic" fo:font-size="10pt" style:font-size-asian="10pt"/>
    </style:style>
    <style:style style:name="T271_1" style:family="text">
      <style:text-properties fo:font-style="italic" style:font-style-asian="italic" style:font-style-complex="italic" fo:font-size="10pt" style:font-size-asian="10pt"/>
    </style:style>
    <style:style style:name="P272" style:family="paragraph" style:parent-style-name="Normal">
      <style:paragraph-properties fo:text-align="justify" fo:margin-left="1.27cm"/>
    </style:style>
    <style:style style:name="T272_1" style:family="text">
      <style:text-properties fo:font-size="10pt" style:font-size-asian="10pt"/>
    </style:style>
    <style:style style:name="T272_2" style:family="text">
      <style:text-properties fo:font-size="10pt" style:font-size-asian="10pt"/>
    </style:style>
    <style:style style:name="T272_3" style:family="text">
      <style:text-properties fo:font-size="10pt" style:font-size-asian="10pt"/>
    </style:style>
    <style:style style:name="P273" style:family="paragraph" style:parent-style-name="Normal">
      <style:paragraph-properties fo:text-align="justify" fo:margin-left="1.27cm"/>
      <style:text-properties fo:font-size="10pt" style:font-size-asian="10pt"/>
    </style:style>
    <style:style style:name="P274" style:family="paragraph" style:parent-style-name="Normal">
      <style:paragraph-properties fo:text-align="justify"/>
      <style:text-properties fo:font-style="italic" style:font-style-asian="italic" style:font-style-complex="italic" fo:font-size="10pt" style:font-size-asian="10pt"/>
    </style:style>
    <style:style style:name="T274_1" style:family="text">
      <style:text-properties fo:font-style="italic" style:font-style-asian="italic" style:font-style-complex="italic" fo:font-size="10pt" style:font-size-asian="10pt"/>
    </style:style>
    <style:style style:name="P275" style:family="paragraph" style:parent-style-name="Normal">
      <style:paragraph-properties fo:text-align="justify" fo:margin-left="1.27cm"/>
    </style:style>
    <style:style style:name="T275_1" style:family="text">
      <style:text-properties fo:font-size="10pt" style:font-size-asian="10pt"/>
    </style:style>
    <style:style style:name="T275_2" style:family="text">
      <style:text-properties fo:font-size="10pt" style:font-size-asian="10pt"/>
    </style:style>
    <style:style style:name="T275_3" style:family="text">
      <style:text-properties fo:font-size="10pt" style:font-size-asian="10pt"/>
    </style:style>
    <style:style style:name="T275_4" style:family="text">
      <style:text-properties fo:font-size="10pt" style:font-size-asian="10pt"/>
    </style:style>
    <style:style style:name="T275_5" style:family="text">
      <style:text-properties fo:font-size="10pt" style:font-size-asian="10pt"/>
    </style:style>
    <style:style style:name="P276" style:family="paragraph" style:parent-style-name="Normal">
      <style:text-properties fo:font-size="10pt" style:font-size-asian="10pt"/>
    </style:style>
    <style:style style:name="P277" style:family="paragraph" style:parent-style-name="Normal"/>
    <style:style style:name="T277_1" style:family="text">
      <style:text-properties fo:font-size="10pt" style:font-size-asian="10pt" style:text-underline-style="solid" style:text-underline-color="font-color"/>
    </style:style>
    <style:style style:name="P278" style:family="paragraph" style:parent-style-name="Normal">
      <style:text-properties fo:font-size="10pt" style:font-size-asian="10pt" style:text-underline-style="solid" style:text-underline-color="font-color"/>
    </style:style>
    <style:style style:name="P27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T279_1" style:family="text">
      <style:text-properties fo:font-size="10pt" style:font-size-asian="10pt" style:font-size-complex="10pt" fo:font-weight="bold" style:font-weight-asian="bold" style:font-weight-complex="bold"/>
    </style:style>
    <style:style style:name="T279_2" style:family="text">
      <style:text-properties fo:font-size="10pt" style:font-size-asian="10pt" style:font-size-complex="10pt"/>
    </style:style>
    <style:style style:name="T279_3" style:family="text">
      <style:text-properties fo:font-size="10pt" style:font-size-asian="10pt" style:font-size-complex="10pt"/>
    </style:style>
    <style:style style:name="T279_4" style:family="text">
      <style:text-properties fo:font-size="10pt" style:font-size-asian="10pt" style:font-size-complex="10pt"/>
    </style:style>
    <style:style style:name="T279_5" style:family="text">
      <style:text-properties fo:font-size="10pt" style:font-size-asian="10pt" style:font-size-complex="10pt"/>
    </style:style>
    <style:style style:name="T279_6" style:family="text">
      <style:text-properties fo:font-size="10pt" style:font-size-asian="10pt" style:font-size-complex="10pt"/>
    </style:style>
    <style:style style:name="T279_7" style:family="text">
      <style:text-properties fo:font-size="10pt" style:font-size-asian="10pt" style:font-size-complex="10pt"/>
    </style:style>
    <style:style style:name="T279_8" style:family="text">
      <style:text-properties fo:font-size="10pt" style:font-size-asian="10pt" style:font-size-complex="10pt"/>
    </style:style>
    <style:style style:name="T279_9" style:family="text">
      <style:text-properties fo:font-size="10pt" style:font-size-asian="10pt" style:font-size-complex="10pt"/>
    </style:style>
    <style:style style:name="P280" style:family="paragraph" style:parent-style-name="Normal">
      <style:text-properties fo:font-size="11pt" style:font-size-asian="11pt" style:font-size-complex="11pt"/>
    </style:style>
    <style:style style:name="P281" style:family="paragraph" style:parent-style-name="Normal">
      <style:text-properties fo:font-size="11pt" style:font-size-asian="11pt" style:font-size-complex="11pt"/>
    </style:style>
    <style:style style:name="Table10" style:family="table">
      <style:table-properties table:align="left" style:width="16.503cm" fo:margin-left="-0.259cm"/>
    </style:style>
    <style:style style:name="Column37" style:family="table-column">
      <style:table-column-properties style:column-width="3.013cm"/>
    </style:style>
    <style:style style:name="Column38" style:family="table-column">
      <style:table-column-properties style:column-width="1.087cm"/>
    </style:style>
    <style:style style:name="Column39" style:family="table-column">
      <style:table-column-properties style:column-width="1.653cm"/>
    </style:style>
    <style:style style:name="Column40" style:family="table-column">
      <style:table-column-properties style:column-width="5.791cm"/>
    </style:style>
    <style:style style:name="Column41" style:family="table-column">
      <style:table-column-properties style:column-width="4.96cm"/>
    </style:style>
    <style:style style:name="Row34" style:family="table-row">
      <style:table-row-properties style:min-row-height="0.863cm"/>
    </style:style>
    <style:style style:name="Cell1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paragraph-properties fo:line-height="100%" fo:margin-bottom="0cm"/>
    </style:style>
    <style:style style:name="T2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paragraph-properties fo:line-height="100%" fo:margin-bottom="0cm"/>
    </style:style>
    <style:style style:name="T2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5" style:family="table-row">
      <style:table-row-properties style:min-row-height="0.612cm"/>
    </style:style>
    <style:style style:name="Cell1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paragraph-properties fo:line-height="100%" fo:margin-bottom="0cm"/>
    </style:style>
    <style:style style:name="T2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paragraph-properties fo:line-height="100%" fo:margin-bottom="0cm"/>
    </style:style>
    <style:style style:name="T2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paragraph-properties fo:line-height="100%" fo:margin-bottom="0cm"/>
    </style:style>
    <style:style style:name="T2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paragraph-properties fo:line-height="100%" fo:margin-bottom="0cm"/>
    </style:style>
    <style:style style:name="T287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6" style:family="table-row">
      <style:table-row-properties style:min-row-height="0.609cm"/>
    </style:style>
    <style:style style:name="Cell1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paragraph-properties fo:line-height="100%" fo:margin-bottom="0cm"/>
    </style:style>
    <style:style style:name="T2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paragraph-properties fo:line-height="100%" fo:margin-bottom="0cm"/>
    </style:style>
    <style:style style:name="T2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paragraph-properties fo:line-height="100%" fo:margin-bottom="0cm"/>
    </style:style>
    <style:style style:name="T2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9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paragraph-properties fo:line-height="100%" fo:margin-bottom="0cm"/>
    </style:style>
    <style:style style:name="T2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92" style:family="paragraph" style:parent-style-name="Normal">
      <style:text-properties fo:font-weight="bold" style:font-weight-asian="bold"/>
    </style:style>
    <style:style style:name="Table11" style:family="table">
      <style:table-properties table:align="left" style:width="16.494cm" fo:margin-left="0cm"/>
    </style:style>
    <style:style style:name="Column42" style:family="table-column">
      <style:table-column-properties style:column-width="9.744cm"/>
    </style:style>
    <style:style style:name="Column43" style:family="table-column">
      <style:table-column-properties style:column-width="4cm"/>
    </style:style>
    <style:style style:name="Column44" style:family="table-column">
      <style:table-column-properties style:column-width="2.75cm"/>
    </style:style>
    <style:style style:name="Row37" style:family="table-row">
      <style:table-row-properties style:min-row-height="0.482cm"/>
    </style:style>
    <style:style style:name="Cell1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/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39" style:family="table-row"/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0" style:family="table-row">
      <style:table-row-properties style:min-row-height="0.734cm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2" style:family="paragraph" style:parent-style-name="Normal">
      <style:paragraph-properties fo:line-height="100%" fo:margin-bottom="0cm"/>
    </style:style>
    <style:style style:name="T30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1" style:family="table-row"/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2" style:family="table-row"/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>
      <style:paragraph-properties fo:line-height="100%" fo:margin-bottom="0cm"/>
    </style:style>
    <style:style style:name="T3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3" style:family="table-row"/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1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5" style:family="paragraph" style:parent-style-name="Normal">
      <style:paragraph-properties fo:text-align="justify"/>
    </style:style>
    <style:style style:name="T31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6" style:family="paragraph" style:parent-style-name="Normal">
      <style:paragraph-properties fo:text-align="justify"/>
      <style:text-properties fo:color="#ff0000" fo:font-size="10pt" style:font-size-asian="10pt" style:font-name-complex="Arial" style:font-size-complex="11pt" style:font-weight-complex="bold"/>
    </style:style>
    <style:style style:name="P317" style:family="paragraph" style:parent-style-name="Normal">
      <style:paragraph-properties fo:text-align="justify"/>
    </style:style>
    <style:style style:name="T317_1" style:family="text">
      <style:text-properties fo:font-size="10pt" style:font-size-asian="10pt" style:font-name-complex="Arial" style:font-size-complex="11pt"/>
    </style:style>
    <style:style style:name="T317_2" style:family="text">
      <style:text-properties fo:font-size="10pt" style:font-size-asian="10pt" style:font-name-complex="Arial" style:font-size-complex="11pt"/>
    </style:style>
    <style:style style:name="T317_3" style:family="text">
      <style:text-properties fo:font-size="10pt" style:font-size-asian="10pt" style:font-name-complex="Arial" style:font-size-complex="11pt"/>
    </style:style>
    <style:style style:name="T317_4" style:family="text">
      <style:text-properties fo:font-size="10pt" style:font-size-asian="10pt" style:font-name-complex="Arial" style:font-size-complex="11pt"/>
    </style:style>
    <style:style style:name="T317_5" style:family="text">
      <style:text-properties fo:font-size="10pt" style:font-size-asian="10pt" style:font-name-complex="Arial" style:font-size-complex="11pt"/>
    </style:style>
    <style:style style:name="T317_6" style:family="text">
      <style:text-properties fo:font-size="10pt" style:font-size-asian="10pt" style:font-name-complex="Arial" style:font-size-complex="11pt"/>
    </style:style>
    <style:style style:name="T317_7" style:family="text">
      <style:text-properties fo:font-size="10pt" style:font-size-asian="10pt" style:font-name-complex="Arial" style:font-size-complex="11pt"/>
    </style:style>
    <style:style style:name="T317_8" style:family="text">
      <style:text-properties fo:font-size="10pt" style:font-size-asian="10pt" style:font-name-complex="Arial" style:font-size-complex="11pt"/>
    </style:style>
    <style:style style:name="T317_9" style:family="text">
      <style:text-properties fo:font-size="10pt" style:font-size-asian="10pt" style:font-name-complex="Arial" style:font-size-complex="11pt"/>
    </style:style>
    <style:style style:name="T317_10" style:family="text">
      <style:text-properties fo:font-size="10pt" style:font-size-asian="10pt" style:font-name-complex="Arial" style:font-size-complex="11pt"/>
    </style:style>
    <style:style style:name="T317_11" style:family="text">
      <style:text-properties fo:font-size="10pt" style:font-size-asian="10pt" style:font-name-complex="Arial" style:font-size-complex="11pt"/>
    </style:style>
    <style:style style:name="T317_12" style:family="text">
      <style:text-properties fo:font-size="10pt" style:font-size-asian="10pt" style:font-name-complex="Arial" style:font-size-complex="11pt"/>
    </style:style>
    <style:style style:name="T317_13" style:family="text">
      <style:text-properties fo:font-size="10pt" style:font-size-asian="10pt" style:font-name-complex="Arial" style:font-size-complex="11pt"/>
    </style:style>
    <style:style style:name="T317_14" style:family="text">
      <style:text-properties fo:font-size="10pt" style:font-size-asian="10pt" style:font-name-complex="Arial" style:font-size-complex="11pt"/>
    </style:style>
    <style:style style:name="T317_15" style:family="text">
      <style:text-properties fo:font-size="10pt" style:font-size-asian="10pt" style:font-name-complex="Arial" style:font-size-complex="11pt"/>
    </style:style>
    <style:style style:name="T317_16" style:family="text">
      <style:text-properties fo:font-size="10pt" style:font-size-asian="10pt" style:font-name-complex="Arial" style:font-size-complex="11pt"/>
    </style:style>
    <style:style style:name="T317_17" style:family="text">
      <style:text-properties fo:font-size="10pt" style:font-size-asian="10pt" style:font-name-complex="Arial" style:font-size-complex="11pt"/>
    </style:style>
    <style:style style:name="T317_18" style:family="text">
      <style:text-properties fo:font-size="10pt" style:font-size-asian="10pt" style:font-name-complex="Arial" style:font-size-complex="11pt"/>
    </style:style>
    <style:style style:name="P318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319" style:family="paragraph" style:parent-style-name="Normal">
      <style:paragraph-properties fo:text-align="justify"/>
    </style:style>
    <style:style style:name="T319_1" style:family="text">
      <style:text-properties fo:font-size="10pt" style:font-size-asian="10pt" style:font-name-complex="Arial" style:font-size-complex="11pt" style:font-weight-complex="bold"/>
    </style:style>
    <style:style style:name="T319_2" style:family="text">
      <style:text-properties fo:font-size="10pt" style:font-size-asian="10pt" style:font-name-complex="Arial" style:font-size-complex="11pt" fo:font-weight="bold" style:font-weight-asian="bold"/>
    </style:style>
    <style:style style:name="T319_3" style:family="text">
      <style:text-properties fo:font-size="10pt" style:font-size-asian="10pt" style:font-name-complex="Arial" style:font-size-complex="11pt" style:font-weight-complex="bold"/>
    </style:style>
    <style:style style:name="T319_4" style:family="text">
      <style:text-properties fo:font-size="10pt" style:font-size-asian="10pt" style:font-name-complex="Arial" style:font-size-complex="11pt" style:font-weight-complex="bold"/>
    </style:style>
    <style:style style:name="T319_5" style:family="text">
      <style:text-properties fo:font-size="10pt" style:font-size-asian="10pt" style:font-name-complex="Arial" style:font-size-complex="11pt" style:font-weight-complex="bold"/>
    </style:style>
    <style:style style:name="T319_6" style:family="text">
      <style:text-properties fo:font-size="10pt" style:font-size-asian="10pt" style:font-name-complex="Arial" style:font-size-complex="11pt" style:font-weight-complex="bold"/>
    </style:style>
    <style:style style:name="T319_7" style:family="text">
      <style:text-properties fo:font-size="10pt" style:font-size-asian="10pt" style:font-name-complex="Arial" style:font-size-complex="11pt" style:font-weight-complex="bold"/>
    </style:style>
    <style:style style:name="T319_8" style:family="text">
      <style:text-properties fo:font-size="10pt" style:font-size-asian="10pt" style:font-name-complex="Arial" style:font-size-complex="11pt" style:font-weight-complex="bold"/>
    </style:style>
    <style:style style:name="P320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0_1" style:family="text">
      <style:text-properties fo:font-size="10pt" style:font-size-asian="10pt" style:font-name-complex="Arial" style:font-size-complex="11pt" style:font-weight-complex="bold"/>
    </style:style>
    <style:style style:name="P321" style:family="paragraph" style:parent-style-name="Normal">
      <style:paragraph-properties fo:text-align="justify"/>
    </style:style>
    <style:style style:name="T321_1" style:family="text">
      <style:text-properties fo:font-size="10pt" style:font-size-asian="10pt" style:font-name-complex="Arial" style:font-size-complex="11pt" fo:font-weight="bold" style:font-weight-asian="bold"/>
    </style:style>
    <style:style style:name="T321_2" style:family="text">
      <style:text-properties fo:font-size="10pt" style:font-size-asian="10pt" style:font-name-complex="Arial" style:font-size-complex="11pt" style:font-weight-complex="bold"/>
    </style:style>
    <style:style style:name="T321_3" style:family="text">
      <style:text-properties fo:font-size="10pt" style:font-size-asian="10pt" style:font-name-complex="Arial" style:font-size-complex="11pt" style:font-weight-complex="bold"/>
    </style:style>
    <style:style style:name="T321_4" style:family="text">
      <style:text-properties fo:font-size="10pt" style:font-size-asian="10pt" style:font-name-complex="Arial" style:font-size-complex="11pt" style:font-weight-complex="bold"/>
    </style:style>
    <style:style style:name="P322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2_1" style:family="text">
      <style:text-properties fo:font-size="10pt" style:font-size-asian="10pt" style:font-name-complex="Arial" style:font-size-complex="11pt" style:font-weight-complex="bold"/>
    </style:style>
    <style:style style:name="P323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3_1" style:family="text">
      <style:text-properties fo:font-size="10pt" style:font-size-asian="10pt" style:font-name-complex="Arial" style:font-size-complex="11pt" style:font-weight-complex="bold"/>
    </style:style>
    <style:style style:name="P324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4_1" style:family="text">
      <style:text-properties fo:font-size="10pt" style:font-size-asian="10pt" style:font-name-complex="Arial" style:font-size-complex="11pt" style:font-weight-complex="bold"/>
    </style:style>
    <style:style style:name="P32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5_1" style:family="text">
      <style:text-properties fo:font-size="10pt" style:font-size-asian="10pt" style:font-name-complex="Arial" style:font-size-complex="11pt" style:font-weight-complex="bold"/>
    </style:style>
    <style:style style:name="P326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6_1" style:family="text">
      <style:text-properties fo:font-size="10pt" style:font-size-asian="10pt" style:font-name-complex="Arial" style:font-size-complex="11pt" style:font-weight-complex="bold"/>
    </style:style>
    <style:style style:name="P327" style:family="paragraph" style:parent-style-name="Normal">
      <style:paragraph-properties fo:text-align="justify"/>
    </style:style>
    <style:style style:name="T327_1" style:family="text">
      <style:text-properties fo:font-size="10pt" style:font-size-asian="10pt" style:font-name-complex="Arial" style:font-size-complex="11pt" fo:font-weight="bold" style:font-weight-asian="bold"/>
    </style:style>
    <style:style style:name="T327_2" style:family="text">
      <style:text-properties fo:font-size="10pt" style:font-size-asian="10pt" style:font-name-complex="Arial" style:font-size-complex="11pt" style:font-weight-complex="bold"/>
    </style:style>
    <style:style style:name="T327_3" style:family="text">
      <style:text-properties fo:font-size="10pt" style:font-size-asian="10pt" style:font-name-complex="Arial" style:font-size-complex="11pt" style:font-weight-complex="bold"/>
    </style:style>
    <style:style style:name="T327_4" style:family="text">
      <style:text-properties fo:font-size="10pt" style:font-size-asian="10pt" style:font-name-complex="Arial" style:font-size-complex="11pt" style:font-weight-complex="bold"/>
    </style:style>
    <style:style style:name="T327_5" style:family="text">
      <style:text-properties fo:font-size="10pt" style:font-size-asian="10pt" style:font-name-complex="Arial" style:font-size-complex="11pt" style:font-weight-complex="bold"/>
    </style:style>
    <style:style style:name="P328" style:family="paragraph" style:parent-style-name="Normal">
      <style:paragraph-properties fo:text-align="justify"/>
    </style:style>
    <style:style style:name="T328_1" style:family="text">
      <style:text-properties fo:font-size="10pt" style:font-size-asian="10pt" style:font-name-complex="Arial" style:font-size-complex="11pt" fo:font-weight="bold" style:font-weight-asian="bold"/>
    </style:style>
    <style:style style:name="T328_2" style:family="text">
      <style:text-properties fo:font-size="10pt" style:font-size-asian="10pt" style:font-name-complex="Arial" style:font-size-complex="11pt" style:font-weight-complex="bold"/>
    </style:style>
    <style:style style:name="T328_3" style:family="text">
      <style:text-properties fo:font-size="10pt" style:font-size-asian="10pt" style:font-name-complex="Arial" style:font-size-complex="11pt" style:font-weight-complex="bold"/>
    </style:style>
    <style:style style:name="P329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329_1" style:family="text">
      <style:text-properties fo:font-size="10pt" style:font-size-asian="10pt" style:font-name-complex="Arial" style:font-size-complex="11pt" style:font-weight-complex="bold"/>
    </style:style>
    <style:style style:name="P330" style:family="paragraph" style:parent-style-name="Normal">
      <style:paragraph-properties fo:text-align="justify"/>
    </style:style>
    <style:style style:name="T330_1" style:family="text">
      <style:text-properties fo:font-size="10pt" style:font-size-asian="10pt" style:font-name-complex="Arial" style:font-size-complex="11pt" fo:font-weight="bold" style:font-weight-asian="bold"/>
    </style:style>
    <style:style style:name="T330_2" style:family="text">
      <style:text-properties fo:font-size="10pt" style:font-size-asian="10pt" style:font-name-complex="Arial" style:font-size-complex="11pt" style:font-weight-complex="bold"/>
    </style:style>
    <style:style style:name="T330_3" style:family="text">
      <style:text-properties fo:font-size="10pt" style:font-size-asian="10pt" style:font-name-complex="Arial" style:font-size-complex="11pt" style:font-weight-complex="bold"/>
    </style:style>
    <style:style style:name="T330_4" style:family="text">
      <style:text-properties fo:font-size="10pt" style:font-size-asian="10pt" style:font-name-complex="Arial" style:font-size-complex="11pt" style:font-weight-complex="bold"/>
    </style:style>
    <style:style style:name="T330_5" style:family="text">
      <style:text-properties fo:font-size="10pt" style:font-size-asian="10pt" style:font-name-complex="Arial" style:font-size-complex="11pt" style:font-weight-complex="bold"/>
    </style:style>
    <style:style style:name="T330_6" style:family="text">
      <style:text-properties fo:font-size="10pt" style:font-size-asian="10pt" style:font-name-complex="Arial" style:font-size-complex="11pt" style:font-weight-complex="bold"/>
    </style:style>
    <style:style style:name="T330_7" style:family="text">
      <style:text-properties fo:font-size="10pt" style:font-size-asian="10pt" style:font-name-complex="Arial" style:font-size-complex="11pt" style:font-weight-complex="bold"/>
    </style:style>
    <style:style style:name="T330_8" style:family="text">
      <style:text-properties fo:font-size="10pt" style:font-size-asian="10pt" style:font-name-complex="Arial" style:font-size-complex="11pt" style:font-weight-complex="bold"/>
    </style:style>
    <style:style style:name="T330_9" style:family="text">
      <style:text-properties fo:font-size="10pt" style:font-size-asian="10pt" style:font-name-complex="Arial" style:font-size-complex="11pt" style:font-weight-complex="bold"/>
    </style:style>
    <style:style style:name="T330_10" style:family="text">
      <style:text-properties fo:font-size="10pt" style:font-size-asian="10pt" style:font-name-complex="Arial" style:font-size-complex="11pt" style:font-weight-complex="bold"/>
    </style:style>
    <style:style style:name="T330_11" style:family="text">
      <style:text-properties fo:font-size="10pt" style:font-size-asian="10pt" style:font-name-complex="Arial" style:font-size-complex="11pt" style:font-weight-complex="bold"/>
    </style:style>
    <style:style style:name="T330_12" style:family="text">
      <style:text-properties fo:font-size="10pt" style:font-size-asian="10pt" style:font-name-complex="Arial" style:font-size-complex="11pt" style:font-weight-complex="bold"/>
    </style:style>
    <style:style style:name="T330_13" style:family="text">
      <style:text-properties fo:font-size="10pt" style:font-size-asian="10pt" style:font-name-complex="Arial" style:font-size-complex="11pt" style:font-weight-complex="bold"/>
    </style:style>
    <style:style style:name="T330_14" style:family="text">
      <style:text-properties fo:font-size="10pt" style:font-size-asian="10pt" style:font-name-complex="Arial" style:font-size-complex="11pt" style:font-weight-complex="bold"/>
    </style:style>
    <style:style style:name="T330_15" style:family="text">
      <style:text-properties fo:font-size="10pt" style:font-size-asian="10pt" style:font-name-complex="Arial" style:font-size-complex="11pt" style:font-weight-complex="bold"/>
    </style:style>
    <style:style style:name="T330_16" style:family="text">
      <style:text-properties fo:font-size="10pt" style:font-size-asian="10pt" style:font-name-complex="Arial" style:font-size-complex="11pt" style:font-weight-complex="bold"/>
    </style:style>
    <style:style style:name="T330_17" style:family="text">
      <style:text-properties fo:font-size="10pt" style:font-size-asian="10pt" style:font-name-complex="Arial" style:font-size-complex="11pt" style:font-weight-complex="bold"/>
    </style:style>
    <style:style style:name="T330_18" style:family="text">
      <style:text-properties fo:font-size="10pt" style:font-size-asian="10pt" style:font-name-complex="Arial" style:font-size-complex="11pt" style:font-weight-complex="bold"/>
    </style:style>
    <style:style style:name="T330_19" style:family="text">
      <style:text-properties fo:font-size="10pt" style:font-size-asian="10pt" style:font-name-complex="Arial" style:font-size-complex="11pt" style:font-weight-complex="bold"/>
    </style:style>
    <style:style style:name="T330_20" style:family="text">
      <style:text-properties fo:font-size="10pt" style:font-size-asian="10pt" style:font-name-complex="Arial" style:font-size-complex="11pt" style:font-weight-complex="bold"/>
    </style:style>
    <style:style style:name="T330_21" style:family="text">
      <style:text-properties fo:font-size="10pt" style:font-size-asian="10pt" style:font-name-complex="Arial" style:font-size-complex="11pt" style:font-weight-complex="bold"/>
    </style:style>
    <style:style style:name="T330_22" style:family="text">
      <style:text-properties fo:font-size="10pt" style:font-size-asian="10pt" style:font-name-complex="Arial" style:font-size-complex="11pt" style:font-weight-complex="bold"/>
    </style:style>
    <style:style style:name="T330_23" style:family="text">
      <style:text-properties fo:font-size="10pt" style:font-size-asian="10pt" style:font-name-complex="Arial" style:font-size-complex="11pt" style:font-weight-complex="bold"/>
    </style:style>
    <style:style style:name="P331" style:family="paragraph" style:parent-style-name="Normal">
      <style:paragraph-properties fo:text-align="justify"/>
    </style:style>
    <style:style style:name="T331_1" style:family="text">
      <style:text-properties fo:font-size="10pt" style:font-size-asian="10pt" style:font-name-complex="Arial" style:font-size-complex="11pt" fo:font-weight="bold" style:font-weight-asian="bold"/>
    </style:style>
    <style:style style:name="T331_2" style:family="text">
      <style:text-properties fo:font-size="10pt" style:font-size-asian="10pt" style:font-name-complex="Arial" style:font-size-complex="11pt" style:font-weight-complex="bold"/>
    </style:style>
    <style:style style:name="T331_3" style:family="text">
      <style:text-properties fo:font-size="10pt" style:font-size-asian="10pt" style:font-name-complex="Arial" style:font-size-complex="11pt" style:font-weight-complex="bold"/>
    </style:style>
    <style:style style:name="T331_4" style:family="text">
      <style:text-properties fo:font-size="10pt" style:font-size-asian="10pt" style:font-name-complex="Arial" style:font-size-complex="11pt" style:font-weight-complex="bold"/>
    </style:style>
    <style:style style:name="T331_5" style:family="text">
      <style:text-properties fo:font-size="10pt" style:font-size-asian="10pt" style:font-name-complex="Arial" style:font-size-complex="11pt" style:font-weight-complex="bold"/>
    </style:style>
    <style:style style:name="T331_6" style:family="text">
      <style:text-properties fo:font-size="10pt" style:font-size-asian="10pt" style:font-name-complex="Arial" style:font-size-complex="11pt" style:font-weight-complex="bold"/>
    </style:style>
    <style:style style:name="P332" style:family="paragraph" style:parent-style-name="Normal">
      <style:paragraph-properties fo:text-align="justify"/>
    </style:style>
    <style:style style:name="T332_1" style:family="text">
      <style:text-properties fo:font-size="10pt" style:font-size-asian="10pt" style:font-name-complex="Arial" style:font-size-complex="11pt" fo:font-weight="bold" style:font-weight-asian="bold"/>
    </style:style>
    <style:style style:name="T332_2" style:family="text">
      <style:text-properties fo:font-size="10pt" style:font-size-asian="10pt" style:font-name-complex="Arial" style:font-size-complex="11pt" style:font-weight-complex="bold"/>
    </style:style>
    <style:style style:name="T332_3" style:family="text">
      <style:text-properties fo:font-size="10pt" style:font-size-asian="10pt" style:font-name-complex="Arial" style:font-size-complex="11pt" style:font-weight-complex="bold"/>
    </style:style>
    <style:style style:name="T332_4" style:family="text">
      <style:text-properties fo:font-size="10pt" style:font-size-asian="10pt" style:font-name-complex="Arial" style:font-size-complex="11pt" style:font-weight-complex="bold"/>
    </style:style>
    <style:style style:name="T332_5" style:family="text">
      <style:text-properties fo:font-size="10pt" style:font-size-asian="10pt" style:font-name-complex="Arial" style:font-size-complex="11pt" style:font-weight-complex="bold"/>
    </style:style>
    <style:style style:name="T332_6" style:family="text">
      <style:text-properties fo:font-size="10pt" style:font-size-asian="10pt" style:font-name-complex="Arial" style:font-size-complex="11pt" style:font-weight-complex="bold"/>
    </style:style>
    <style:style style:name="T332_7" style:family="text">
      <style:text-properties fo:font-size="10pt" style:font-size-asian="10pt" style:font-name-complex="Arial" style:font-size-complex="11pt" style:font-weight-complex="bold"/>
    </style:style>
    <style:style style:name="T332_8" style:family="text">
      <style:text-properties fo:font-size="10pt" style:font-size-asian="10pt" style:font-name-complex="Arial" style:font-size-complex="11pt" style:font-weight-complex="bold"/>
    </style:style>
    <style:style style:name="P333" style:family="paragraph" style:parent-style-name="Normal">
      <style:paragraph-properties fo:text-align="justify"/>
    </style:style>
    <style:style style:name="T333_1" style:family="text">
      <style:text-properties fo:font-size="10pt" style:font-size-asian="10pt" style:font-name-complex="Arial" style:font-size-complex="11pt" style:font-weight-complex="bold"/>
    </style:style>
    <style:style style:name="T333_2" style:family="text">
      <style:text-properties fo:font-size="10pt" style:font-size-asian="10pt" style:font-name-complex="Arial" style:font-size-complex="11pt" style:font-weight-complex="bold"/>
    </style:style>
    <style:style style:name="T333_3" style:family="text">
      <style:text-properties fo:font-size="10pt" style:font-size-asian="10pt" style:font-name-complex="Arial" style:font-size-complex="11pt" fo:font-weight="bold" style:font-weight-asian="bold"/>
    </style:style>
    <style:style style:name="T333_4" style:family="text">
      <style:text-properties fo:font-size="10pt" style:font-size-asian="10pt" style:font-name-complex="Arial" style:font-size-complex="11pt" style:font-weight-complex="bold"/>
    </style:style>
    <style:style style:name="T333_5" style:family="text">
      <style:text-properties fo:font-size="10pt" style:font-size-asian="10pt" style:font-name-complex="Arial" style:font-size-complex="11pt" style:font-weight-complex="bold"/>
    </style:style>
    <style:style style:name="P334" style:family="paragraph" style:parent-style-name="Normal">
      <style:paragraph-properties fo:text-align="justify"/>
    </style:style>
    <style:style style:name="T334_1" style:family="text">
      <style:text-properties fo:font-size="10pt" style:font-size-asian="10pt" style:font-name-complex="Arial" style:font-size-complex="11pt" style:font-weight-complex="bold"/>
    </style:style>
    <style:style style:name="T334_2" style:family="text">
      <style:text-properties fo:font-size="10pt" style:font-size-asian="10pt" style:font-name-complex="Arial" style:font-size-complex="11pt" fo:font-weight="bold" style:font-weight-asian="bold"/>
    </style:style>
    <style:style style:name="T334_3" style:family="text">
      <style:text-properties fo:font-size="10pt" style:font-size-asian="10pt" style:font-name-complex="Arial" style:font-size-complex="11pt" style:font-weight-complex="bold"/>
    </style:style>
    <style:style style:name="T334_4" style:family="text">
      <style:text-properties fo:font-size="10pt" style:font-size-asian="10pt" style:font-name-complex="Arial" style:font-size-complex="11pt" style:font-weight-complex="bold"/>
    </style:style>
    <style:style style:name="T334_5" style:family="text">
      <style:text-properties fo:font-size="10pt" style:font-size-asian="10pt" style:font-name-complex="Arial" style:font-size-complex="11pt" style:font-weight-complex="bold"/>
    </style:style>
    <style:style style:name="T334_6" style:family="text">
      <style:text-properties fo:font-size="10pt" style:font-size-asian="10pt" style:font-name-complex="Arial" style:font-size-complex="11pt" style:font-weight-complex="bold"/>
    </style:style>
    <style:style style:name="P335" style:family="paragraph" style:parent-style-name="Normal">
      <style:paragraph-properties fo:text-align="justify"/>
    </style:style>
    <style:style style:name="T335_1" style:family="text">
      <style:text-properties fo:font-size="10pt" style:font-size-asian="10pt" style:font-name-complex="Arial" style:font-size-complex="11pt" style:font-weight-complex="bold"/>
    </style:style>
    <style:style style:name="T335_2" style:family="text">
      <style:text-properties fo:font-size="10pt" style:font-size-asian="10pt" style:font-name-complex="Arial" style:font-size-complex="11pt" fo:font-weight="bold" style:font-weight-asian="bold"/>
    </style:style>
    <style:style style:name="T335_3" style:family="text">
      <style:text-properties fo:font-size="10pt" style:font-size-asian="10pt" style:font-name-complex="Arial" style:font-size-complex="11pt" style:font-weight-complex="bold"/>
    </style:style>
    <style:style style:name="T335_4" style:family="text">
      <style:text-properties fo:font-size="10pt" style:font-size-asian="10pt" style:font-name-complex="Arial" style:font-size-complex="11pt" style:font-weight-complex="bold"/>
    </style:style>
    <style:style style:name="P336" style:family="paragraph" style:parent-style-name="Normal">
      <style:paragraph-properties fo:text-align="justify" fo:margin-left="2.54cm"/>
      <style:text-properties fo:font-size="10pt" style:font-size-asian="10pt" style:font-name-complex="Arial" style:font-size-complex="11pt" style:font-weight-complex="bold"/>
    </style:style>
    <style:style style:name="P337" style:family="paragraph" style:parent-style-name="Normal">
      <style:paragraph-properties fo:text-align="justify"/>
    </style:style>
    <style:style style:name="T3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3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8" style:family="paragraph" style:parent-style-name="Normal">
      <style:text-properties fo:color="#ff0000" fo:font-size="10pt" style:font-size-asian="10pt"/>
    </style:style>
    <style:style style:name="P339" style:family="paragraph" style:parent-style-name="Normal"/>
    <style:style style:name="T339_1" style:family="text">
      <style:text-properties fo:font-size="10pt" style:font-size-asian="10pt" style:text-underline-style="solid" style:text-underline-color="font-color"/>
    </style:style>
    <style:style style:name="P340" style:family="paragraph" style:parent-style-name="Normal">
      <style:text-properties fo:font-size="10pt" style:font-size-asian="10pt" style:text-underline-style="solid" style:text-underline-color="font-color"/>
    </style:style>
    <style:style style:name="P341" style:family="paragraph" style:parent-style-name="List_20_Paragraph">
      <style:paragraph-properties fo:text-align="justify"/>
      <style:text-properties fo:font-size="10pt" style:font-size-asian="10pt"/>
    </style:style>
    <style:style style:name="T341_1" style:family="text">
      <style:text-properties fo:font-size="10pt" style:font-size-asian="10pt"/>
    </style:style>
    <style:style style:name="T341_2" style:family="text">
      <style:text-properties fo:font-size="10pt" style:font-size-asian="10pt"/>
    </style:style>
    <style:style style:name="T341_3" style:family="text">
      <style:text-properties fo:font-size="10pt" style:font-size-asian="10pt"/>
    </style:style>
    <style:style style:name="T341_4" style:family="text">
      <style:text-properties fo:font-size="10pt" style:font-size-asian="10pt"/>
    </style:style>
    <style:style style:name="T341_5" style:family="text">
      <style:text-properties fo:font-size="10pt" style:font-size-asian="10pt"/>
    </style:style>
    <style:style style:name="T341_6" style:family="text">
      <style:text-properties fo:font-size="10pt" style:font-size-asian="10pt"/>
    </style:style>
    <style:style style:name="T341_7" style:family="text">
      <style:text-properties fo:font-size="10pt" style:font-size-asian="10pt"/>
    </style:style>
    <style:style style:name="T341_8" style:family="text">
      <style:text-properties fo:font-size="10pt" style:font-size-asian="10pt"/>
    </style:style>
    <style:style style:name="P342" style:family="paragraph" style:parent-style-name="List_20_Paragraph">
      <style:paragraph-properties fo:text-align="justify"/>
      <style:text-properties fo:font-size="10pt" style:font-size-asian="10pt"/>
    </style:style>
    <style:style style:name="P343" style:family="paragraph" style:parent-style-name="List_20_Paragraph">
      <style:paragraph-properties fo:text-align="justify"/>
      <style:text-properties fo:font-size="10pt" style:font-size-asian="10pt" style:font-size-complex="10pt"/>
    </style:style>
    <style:style style:name="T343_1" style:family="text">
      <style:text-properties fo:font-size="10pt" style:font-size-asian="10pt" style:font-size-complex="10pt"/>
    </style:style>
    <style:style style:name="T343_2" style:family="text">
      <style:text-properties fo:font-size="10pt" style:font-size-asian="10pt" style:font-size-complex="10pt"/>
    </style:style>
    <style:style style:name="T343_3" style:family="text">
      <style:text-properties fo:font-size="10pt" style:font-size-asian="10pt" style:font-size-complex="10pt"/>
    </style:style>
    <style:style style:name="T343_4" style:family="text">
      <style:text-properties fo:font-size="10pt" style:font-size-asian="10pt" style:font-size-complex="10pt"/>
    </style:style>
    <style:style style:name="T343_5" style:family="text">
      <style:text-properties fo:font-size="10pt" style:font-size-asian="10pt" style:font-size-complex="10pt"/>
    </style:style>
    <style:style style:name="T343_6" style:family="text">
      <style:text-properties fo:font-size="10pt" style:font-size-asian="10pt" style:font-size-complex="10pt"/>
    </style:style>
    <style:style style:name="T343_7" style:family="text">
      <style:text-properties fo:font-size="10pt" style:font-size-asian="10pt" style:font-size-complex="10pt"/>
    </style:style>
    <style:style style:name="T343_8" style:family="text">
      <style:text-properties fo:font-size="10pt" style:font-size-asian="10pt" style:font-size-complex="10pt"/>
    </style:style>
    <style:style style:name="T343_9" style:family="text">
      <style:text-properties fo:font-size="10pt" style:font-size-asian="10pt" style:font-size-complex="10pt"/>
    </style:style>
    <style:style style:name="T343_10" style:family="text">
      <style:text-properties fo:font-size="10pt" style:font-size-asian="10pt" style:font-size-complex="10pt"/>
    </style:style>
    <style:style style:name="T343_11" style:family="text">
      <style:text-properties fo:font-size="10pt" style:font-size-asian="10pt" style:font-size-complex="10pt"/>
    </style:style>
    <style:style style:name="T343_12" style:family="text">
      <style:text-properties fo:font-size="10pt" style:font-size-asian="10pt" style:font-size-complex="10pt"/>
    </style:style>
    <style:style style:name="T343_13" style:family="text">
      <style:text-properties fo:font-size="10pt" style:font-size-asian="10pt" style:font-size-complex="10pt"/>
    </style:style>
    <style:style style:name="T343_14" style:family="text">
      <style:text-properties fo:font-size="10pt" style:font-size-asian="10pt" style:font-size-complex="10pt"/>
    </style:style>
    <style:style style:name="T343_15" style:family="text">
      <style:text-properties fo:font-size="10pt" style:font-size-asian="10pt" style:font-size-complex="10pt"/>
    </style:style>
    <style:style style:name="T343_16" style:family="text">
      <style:text-properties fo:font-size="10pt" style:font-size-asian="10pt" style:font-size-complex="10pt"/>
    </style:style>
    <style:style style:name="T343_17" style:family="text">
      <style:text-properties fo:font-size="10pt" style:font-size-asian="10pt" style:font-size-complex="10pt"/>
    </style:style>
    <style:style style:name="T343_18" style:family="text">
      <style:text-properties fo:font-size="10pt" style:font-size-asian="10pt" style:font-size-complex="10pt"/>
    </style:style>
    <style:style style:name="P344" style:family="paragraph" style:parent-style-name="Normal">
      <style:text-properties fo:font-size="11pt" style:font-size-asian="11pt" style:font-size-complex="11pt"/>
    </style:style>
    <style:style style:name="Table12" style:family="table">
      <style:table-properties table:align="left" style:width="16.503cm" fo:margin-left="-0.259cm"/>
    </style:style>
    <style:style style:name="Column45" style:family="table-column">
      <style:table-column-properties style:column-width="3.013cm"/>
    </style:style>
    <style:style style:name="Column46" style:family="table-column">
      <style:table-column-properties style:column-width="1.087cm"/>
    </style:style>
    <style:style style:name="Column47" style:family="table-column">
      <style:table-column-properties style:column-width="1.653cm"/>
    </style:style>
    <style:style style:name="Column48" style:family="table-column">
      <style:table-column-properties style:column-width="5.791cm"/>
    </style:style>
    <style:style style:name="Column49" style:family="table-column">
      <style:table-column-properties style:column-width="4.96cm"/>
    </style:style>
    <style:style style:name="Row44" style:family="table-row">
      <style:table-row-properties style:min-row-height="0.863cm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5" style:family="table-row">
      <style:table-row-properties style:min-row-height="0.612cm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line-height="100%" fo:margin-bottom="0cm"/>
    </style:style>
    <style:style style:name="T3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0.609cm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55" style:family="paragraph" style:parent-style-name="Normal">
      <style:text-properties fo:font-weight="bold" style:font-weight-asian="bold"/>
    </style:style>
    <style:style style:name="Table13" style:family="table">
      <style:table-properties table:align="left" style:width="16.494cm" fo:margin-left="0cm"/>
    </style:style>
    <style:style style:name="Column50" style:family="table-column">
      <style:table-column-properties style:column-width="9.744cm"/>
    </style:style>
    <style:style style:name="Column51" style:family="table-column">
      <style:table-column-properties style:column-width="4cm"/>
    </style:style>
    <style:style style:name="Column52" style:family="table-column">
      <style:table-column-properties style:column-width="2.75cm"/>
    </style:style>
    <style:style style:name="Row47" style:family="table-row">
      <style:table-row-properties style:min-row-height="0.482cm"/>
    </style:style>
    <style:style style:name="Cell15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5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/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5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9" style:family="table-row"/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5" style:family="paragraph" style:parent-style-name="Normal">
      <style:paragraph-properties fo:text-align="justify" fo:margin-top="0.423cm"/>
    </style:style>
    <style:style style:name="T36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6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367" style:family="paragraph" style:parent-style-name="Normal">
      <style:paragraph-properties fo:text-align="justify"/>
    </style:style>
    <style:style style:name="T367_1" style:family="text">
      <style:text-properties fo:font-size="10pt" style:font-size-asian="10pt" style:font-name-complex="Arial" style:font-size-complex="11pt" style:font-weight-complex="bold"/>
    </style:style>
    <style:style style:name="T367_2" style:family="text">
      <style:text-properties fo:font-size="10pt" style:font-size-asian="10pt" style:font-name-complex="Arial" style:font-size-complex="11pt" style:font-weight-complex="bold"/>
    </style:style>
    <style:style style:name="T367_3" style:family="text">
      <style:text-properties fo:font-size="10pt" style:font-size-asian="10pt" style:font-name-complex="Arial" style:font-size-complex="11pt" fo:font-weight="bold" style:font-weight-asian="bold"/>
    </style:style>
    <style:style style:name="T367_4" style:family="text">
      <style:text-properties fo:font-size="10pt" style:font-size-asian="10pt" style:font-name-complex="Arial" style:font-size-complex="11pt" style:font-weight-complex="bold"/>
    </style:style>
    <style:style style:name="T367_5" style:family="text">
      <style:text-properties fo:font-size="10pt" style:font-size-asian="10pt" style:font-name-complex="Arial" style:font-size-complex="11pt" style:font-weight-complex="bold"/>
    </style:style>
    <style:style style:name="T367_6" style:family="text">
      <style:text-properties fo:font-size="10pt" style:font-size-asian="10pt" style:font-name-complex="Arial" style:font-size-complex="11pt" style:font-weight-complex="bold"/>
    </style:style>
    <style:style style:name="T367_7" style:family="text">
      <style:text-properties fo:font-size="10pt" style:font-size-asian="10pt" style:font-name-complex="Arial" style:font-size-complex="11pt" style:font-weight-complex="bold"/>
    </style:style>
    <style:style style:name="P368" style:family="paragraph" style:parent-style-name="Normal">
      <style:text-properties fo:font-size="10pt" style:font-size-asian="10pt" style:font-name-complex="Arial" style:font-size-complex="10pt"/>
    </style:style>
    <style:style style:name="P369" style:family="paragraph" style:parent-style-name="Normal">
      <style:paragraph-properties fo:text-align="justify"/>
    </style:style>
    <style:style style:name="T36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69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0" style:family="paragraph" style:parent-style-name="Normal">
      <style:text-properties fo:color="#ff0000" fo:font-size="10pt" style:font-size-asian="10pt"/>
    </style:style>
    <style:style style:name="P371" style:family="paragraph" style:parent-style-name="Normal">
      <style:paragraph-properties fo:text-align="justify"/>
    </style:style>
    <style:style style:name="T371_1" style:family="text">
      <style:text-properties fo:font-size="10pt" style:font-size-asian="10pt" style:text-underline-style="solid" style:text-underline-color="font-color"/>
    </style:style>
    <style:style style:name="P372" style:family="paragraph" style:parent-style-name="Normal">
      <style:paragraph-properties fo:text-align="justify"/>
      <style:text-properties fo:font-size="10pt" style:font-size-asian="10pt" style:text-underline-style="solid" style:text-underline-color="font-color"/>
    </style:style>
    <style:style style:name="P373" style:family="paragraph" style:parent-style-name="Normal">
      <style:paragraph-properties fo:text-align="justify"/>
    </style:style>
    <style:style style:name="T373_1" style:family="text">
      <style:text-properties fo:font-size="10pt" style:font-size-asian="10pt" style:font-size-complex="10pt"/>
    </style:style>
    <style:style style:name="T373_2" style:family="text">
      <style:text-properties fo:font-size="10pt" style:font-size-asian="10pt" style:font-size-complex="10pt"/>
    </style:style>
    <style:style style:name="T373_3" style:family="text">
      <style:text-properties fo:font-size="10pt" style:font-size-asian="10pt" style:font-size-complex="10pt"/>
    </style:style>
    <style:style style:name="T373_4" style:family="text">
      <style:text-properties fo:font-size="10pt" style:font-size-asian="10pt" style:font-size-complex="10pt"/>
    </style:style>
    <style:style style:name="T373_5" style:family="text">
      <style:text-properties fo:font-size="10pt" style:font-size-asian="10pt" style:font-size-complex="10pt"/>
    </style:style>
    <style:style style:name="T373_6" style:family="text">
      <style:text-properties fo:font-size="10pt" style:font-size-asian="10pt" style:font-size-complex="10pt"/>
    </style:style>
    <style:style style:name="T373_7" style:family="text">
      <style:text-properties fo:font-size="10pt" style:font-size-asian="10pt" style:font-size-complex="10pt"/>
    </style:style>
    <style:style style:name="T373_8" style:family="text">
      <style:text-properties fo:font-size="10pt" style:font-size-asian="10pt" style:font-size-complex="10pt"/>
    </style:style>
    <style:style style:name="T373_9" style:family="text">
      <style:text-properties fo:font-size="10pt" style:font-size-asian="10pt" style:font-size-complex="10pt"/>
    </style:style>
    <style:style style:name="T373_10" style:family="text">
      <style:text-properties fo:font-size="10pt" style:font-size-asian="10pt" style:font-size-complex="10pt"/>
    </style:style>
    <style:style style:name="T373_11" style:family="text">
      <style:text-properties fo:font-size="10pt" style:font-size-asian="10pt" style:font-size-complex="10pt"/>
    </style:style>
    <style:style style:name="T373_12" style:family="text">
      <style:text-properties fo:font-size="10pt" style:font-size-asian="10pt" style:font-size-complex="10pt"/>
    </style:style>
    <style:style style:name="T373_13" style:family="text">
      <style:text-properties fo:font-size="10pt" style:font-size-asian="10pt" style:font-size-complex="10pt"/>
    </style:style>
    <style:style style:name="T373_14" style:family="text">
      <style:text-properties fo:font-size="10pt" style:font-size-asian="10pt" style:font-size-complex="10pt"/>
    </style:style>
    <style:style style:name="T373_15" style:family="text">
      <style:text-properties fo:font-size="10pt" style:font-size-asian="10pt" style:font-size-complex="10pt"/>
    </style:style>
    <style:style style:name="T373_16" style:family="text">
      <style:text-properties fo:font-size="10pt" style:font-size-asian="10pt" style:font-size-complex="10pt"/>
    </style:style>
    <style:style style:name="T373_17" style:family="text">
      <style:text-properties fo:font-size="10pt" style:font-size-asian="10pt" style:font-size-complex="10pt"/>
    </style:style>
    <style:style style:name="T373_18" style:family="text">
      <style:text-properties fo:font-size="10pt" style:font-size-asian="10pt" style:font-size-complex="10pt"/>
    </style:style>
    <style:style style:name="T373_19" style:family="text">
      <style:text-properties fo:font-size="10pt" style:font-size-asian="10pt" style:font-size-complex="10pt"/>
    </style:style>
    <style:style style:name="T373_20" style:family="text">
      <style:text-properties fo:font-size="10pt" style:font-size-asian="10pt" style:font-size-complex="10pt"/>
    </style:style>
    <style:style style:name="T373_21" style:family="text">
      <style:text-properties fo:font-size="10pt" style:font-size-asian="10pt" style:font-size-complex="10pt"/>
    </style:style>
    <style:style style:name="P374" style:family="paragraph" style:parent-style-name="Normal">
      <style:text-properties fo:font-size="11pt" style:font-size-asian="11pt" style:font-size-complex="11pt"/>
    </style:style>
    <style:style style:name="P375" style:family="paragraph" style:parent-style-name="Normal">
      <style:text-properties fo:font-size="11pt" style:font-size-asian="11pt" style:font-size-complex="11pt"/>
    </style:style>
    <style:style style:name="Table14" style:family="table">
      <style:table-properties table:align="left" style:width="16.503cm" fo:margin-left="-0.259cm"/>
    </style:style>
    <style:style style:name="Column53" style:family="table-column">
      <style:table-column-properties style:column-width="3.013cm"/>
    </style:style>
    <style:style style:name="Column54" style:family="table-column">
      <style:table-column-properties style:column-width="1.087cm"/>
    </style:style>
    <style:style style:name="Column55" style:family="table-column">
      <style:table-column-properties style:column-width="1.653cm"/>
    </style:style>
    <style:style style:name="Column56" style:family="table-column">
      <style:table-column-properties style:column-width="5.791cm"/>
    </style:style>
    <style:style style:name="Column57" style:family="table-column">
      <style:table-column-properties style:column-width="4.96cm"/>
    </style:style>
    <style:style style:name="Row50" style:family="table-row">
      <style:table-row-properties style:min-row-height="0.863cm"/>
    </style:style>
    <style:style style:name="Cell1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1" style:family="table-row">
      <style:table-row-properties style:min-row-height="0.612cm"/>
    </style:style>
    <style:style style:name="Cell16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6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2" style:family="table-row">
      <style:table-row-properties style:min-row-height="0.609cm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2" style:family="paragraph" style:parent-style-name="Normal">
      <style:paragraph-properties fo:line-height="100%" fo:margin-bottom="0cm"/>
    </style:style>
    <style:style style:name="T3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8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86" style:family="paragraph" style:parent-style-name="Normal">
      <style:text-properties fo:font-weight="bold" style:font-weight-asian="bold"/>
    </style:style>
    <style:style style:name="Table15" style:family="table">
      <style:table-properties table:align="left" style:width="16.494cm" fo:margin-left="0cm"/>
    </style:style>
    <style:style style:name="Column58" style:family="table-column">
      <style:table-column-properties style:column-width="8.744cm"/>
    </style:style>
    <style:style style:name="Column59" style:family="table-column">
      <style:table-column-properties style:column-width="5.001cm"/>
    </style:style>
    <style:style style:name="Column60" style:family="table-column">
      <style:table-column-properties style:column-width="2.75cm"/>
    </style:style>
    <style:style style:name="Row53" style:family="table-row">
      <style:table-row-properties style:min-row-height="0.482cm"/>
    </style:style>
    <style:style style:name="Cell1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54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line-height="100%" fo:margin-bottom="0cm"/>
    </style:style>
    <style:style style:name="T39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2" style:family="paragraph" style:parent-style-name="Normal">
      <style:paragraph-properties fo:line-height="100%" fo:margin-bottom="0cm"/>
    </style:style>
    <style:style style:name="T39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5" style:family="table-row"/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3" style:family="paragraph" style:parent-style-name="Normal">
      <style:paragraph-properties fo:line-height="100%" fo:margin-bottom="0cm"/>
    </style:style>
    <style:style style:name="T39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4" style:family="paragraph" style:parent-style-name="Normal">
      <style:paragraph-properties fo:line-height="100%" fo:margin-bottom="0cm"/>
    </style:style>
    <style:style style:name="T39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5" style:family="paragraph" style:parent-style-name="Normal">
      <style:paragraph-properties fo:line-height="100%" fo:margin-bottom="0cm"/>
    </style:style>
    <style:style style:name="T39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6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6" style:family="paragraph" style:parent-style-name="Normal">
      <style:paragraph-properties fo:line-height="100%" fo:margin-bottom="0cm"/>
    </style:style>
    <style:style style:name="T39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97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57" style:family="table-row"/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02" style:family="paragraph" style:parent-style-name="Normal">
      <style:paragraph-properties fo:text-align="justify"/>
    </style:style>
    <style:style style:name="T4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04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404_1" style:family="text">
      <style:text-properties fo:font-size="10pt" style:font-size-asian="10pt" style:font-name-complex="Arial" style:font-size-complex="11pt" style:font-weight-complex="bold"/>
    </style:style>
    <style:style style:name="P405" style:family="paragraph" style:parent-style-name="Normal">
      <style:paragraph-properties fo:text-align="justify"/>
    </style:style>
    <style:style style:name="T405_1" style:family="text">
      <style:text-properties fo:font-size="10pt" style:font-size-asian="10pt" style:font-name-complex="Arial" style:font-size-complex="11pt" fo:font-weight="bold" style:font-weight-asian="bold"/>
    </style:style>
    <style:style style:name="T405_2" style:family="text">
      <style:text-properties fo:font-size="10pt" style:font-size-asian="10pt" style:font-name-complex="Arial" style:font-size-complex="11pt" style:font-weight-complex="bold"/>
    </style:style>
    <style:style style:name="T405_3" style:family="text">
      <style:text-properties fo:font-size="10pt" style:font-size-asian="10pt" style:font-name-complex="Arial" style:font-size-complex="11pt" style:font-weight-complex="bold"/>
    </style:style>
    <style:style style:name="P406" style:family="paragraph" style:parent-style-name="Normal">
      <style:paragraph-properties fo:text-align="justify"/>
    </style:style>
    <style:style style:name="T406_1" style:family="text">
      <style:text-properties fo:font-size="10pt" style:font-size-asian="10pt" style:font-name-complex="Arial" style:font-size-complex="11pt" fo:font-weight="bold" style:font-weight-asian="bold"/>
    </style:style>
    <style:style style:name="T406_2" style:family="text">
      <style:text-properties fo:font-size="10pt" style:font-size-asian="10pt" style:font-name-complex="Arial" style:font-size-complex="11pt" style:font-weight-complex="bold"/>
    </style:style>
    <style:style style:name="T406_3" style:family="text">
      <style:text-properties fo:font-size="10pt" style:font-size-asian="10pt" style:font-name-complex="Arial" style:font-size-complex="11pt" style:font-weight-complex="bold"/>
    </style:style>
    <style:style style:name="T406_4" style:family="text">
      <style:text-properties fo:font-size="10pt" style:font-size-asian="10pt" style:font-name-complex="Arial" style:font-size-complex="11pt" style:font-weight-complex="bold"/>
    </style:style>
    <style:style style:name="T406_5" style:family="text">
      <style:text-properties fo:font-size="10pt" style:font-size-asian="10pt" style:font-name-complex="Arial" style:font-size-complex="11pt" style:font-weight-complex="bold"/>
    </style:style>
    <style:style style:name="P407" style:family="paragraph" style:parent-style-name="Normal">
      <style:paragraph-properties fo:text-align="justify"/>
    </style:style>
    <style:style style:name="T407_1" style:family="text">
      <style:text-properties fo:font-size="10pt" style:font-size-asian="10pt" style:font-name-complex="Arial" style:font-size-complex="11pt" fo:font-weight="bold" style:font-weight-asian="bold"/>
    </style:style>
    <style:style style:name="T407_2" style:family="text">
      <style:text-properties fo:font-size="10pt" style:font-size-asian="10pt" style:font-name-complex="Arial" style:font-size-complex="11pt" style:font-weight-complex="bold"/>
    </style:style>
    <style:style style:name="T407_3" style:family="text">
      <style:text-properties fo:font-size="10pt" style:font-size-asian="10pt" style:font-name-complex="Arial" style:font-size-complex="11pt" style:font-weight-complex="bold"/>
    </style:style>
    <style:style style:name="T407_4" style:family="text">
      <style:text-properties fo:font-size="10pt" style:font-size-asian="10pt" style:font-name-complex="Arial" style:font-size-complex="11pt" style:font-weight-complex="bold"/>
    </style:style>
    <style:style style:name="P408" style:family="paragraph" style:parent-style-name="Normal">
      <style:paragraph-properties fo:text-align="justify"/>
    </style:style>
    <style:style style:name="T408_1" style:family="text">
      <style:text-properties fo:font-size="10pt" style:font-size-asian="10pt" style:font-name-complex="Arial" style:font-size-complex="11pt" fo:font-weight="bold" style:font-weight-asian="bold"/>
    </style:style>
    <style:style style:name="T408_2" style:family="text">
      <style:text-properties fo:font-size="10pt" style:font-size-asian="10pt" style:font-name-complex="Arial" style:font-size-complex="11pt" style:font-weight-complex="bold"/>
    </style:style>
    <style:style style:name="T408_3" style:family="text">
      <style:text-properties fo:font-size="10pt" style:font-size-asian="10pt" style:font-name-complex="Arial" style:font-size-complex="11pt" style:font-weight-complex="bold"/>
    </style:style>
    <style:style style:name="T408_4" style:family="text">
      <style:text-properties fo:font-size="10pt" style:font-size-asian="10pt" style:font-name-complex="Arial" style:font-size-complex="11pt" style:font-weight-complex="bold"/>
    </style:style>
    <style:style style:name="T408_5" style:family="text">
      <style:text-properties fo:font-size="10pt" style:font-size-asian="10pt" style:font-name-complex="Arial" style:font-size-complex="11pt" style:font-weight-complex="bold"/>
    </style:style>
    <style:style style:name="P409" style:family="paragraph" style:parent-style-name="Normal">
      <style:paragraph-properties fo:text-align="justify"/>
    </style:style>
    <style:style style:name="T409_1" style:family="text">
      <style:text-properties fo:font-size="10pt" style:font-size-asian="10pt" style:font-name-complex="Arial" style:font-size-complex="11pt" style:font-weight-complex="bold"/>
    </style:style>
    <style:style style:name="T409_2" style:family="text">
      <style:text-properties fo:font-size="10pt" style:font-size-asian="10pt" style:font-name-complex="Arial" style:font-size-complex="11pt" fo:font-weight="bold" style:font-weight-asian="bold"/>
    </style:style>
    <style:style style:name="T409_3" style:family="text">
      <style:text-properties fo:font-size="10pt" style:font-size-asian="10pt" style:font-name-complex="Arial" style:font-size-complex="11pt" style:font-weight-complex="bold"/>
    </style:style>
    <style:style style:name="T409_4" style:family="text">
      <style:text-properties fo:font-size="10pt" style:font-size-asian="10pt" style:font-name-complex="Arial" style:font-size-complex="11pt" style:font-weight-complex="bold"/>
    </style:style>
    <style:style style:name="T409_5" style:family="text">
      <style:text-properties fo:font-size="10pt" style:font-size-asian="10pt" style:font-name-complex="Arial" style:font-size-complex="11pt" style:font-weight-complex="bold"/>
    </style:style>
    <style:style style:name="P410" style:family="paragraph" style:parent-style-name="Normal">
      <style:paragraph-properties fo:text-align="justify"/>
    </style:style>
    <style:style style:name="T410_1" style:family="text">
      <style:text-properties fo:font-size="10pt" style:font-size-asian="10pt" style:font-name-complex="Arial" style:font-size-complex="11pt" style:font-weight-complex="bold"/>
    </style:style>
    <style:style style:name="T410_2" style:family="text">
      <style:text-properties fo:font-size="10pt" style:font-size-asian="10pt" style:font-name-complex="Arial" style:font-size-complex="11pt" fo:font-weight="bold" style:font-weight-asian="bold"/>
    </style:style>
    <style:style style:name="T410_3" style:family="text">
      <style:text-properties fo:font-size="10pt" style:font-size-asian="10pt" style:font-name-complex="Arial" style:font-size-complex="11pt" style:font-weight-complex="bold"/>
    </style:style>
    <style:style style:name="T410_4" style:family="text">
      <style:text-properties fo:font-size="10pt" style:font-size-asian="10pt" style:font-name-complex="Arial" style:font-size-complex="11pt" style:font-weight-complex="bold"/>
    </style:style>
    <style:style style:name="T410_5" style:family="text">
      <style:text-properties fo:font-size="10pt" style:font-size-asian="10pt" style:font-name-complex="Arial" style:font-size-complex="11pt" style:font-weight-complex="bold"/>
    </style:style>
    <style:style style:name="T410_6" style:family="text">
      <style:text-properties fo:font-size="10pt" style:font-size-asian="10pt" style:font-name-complex="Arial" style:font-size-complex="11pt" style:font-weight-complex="bold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fo:font-size="10pt" style:font-size-asian="10pt" style:font-name-complex="Arial" style:font-size-complex="11pt" style:font-weight-complex="bold"/>
    </style:style>
    <style:style style:name="T411_2" style:family="text">
      <style:text-properties fo:font-size="10pt" style:font-size-asian="10pt" style:font-name-complex="Arial" style:font-size-complex="11pt" fo:font-weight="bold" style:font-weight-asian="bold"/>
    </style:style>
    <style:style style:name="T411_3" style:family="text">
      <style:text-properties fo:font-size="10pt" style:font-size-asian="10pt" style:font-name-complex="Arial" style:font-size-complex="11pt" style:font-weight-complex="bold"/>
    </style:style>
    <style:style style:name="T411_4" style:family="text">
      <style:text-properties fo:font-size="10pt" style:font-size-asian="10pt" style:font-name-complex="Arial" style:font-size-complex="11pt" style:font-weight-complex="bold"/>
    </style:style>
    <style:style style:name="T411_5" style:family="text">
      <style:text-properties fo:font-size="10pt" style:font-size-asian="10pt" style:font-name-complex="Arial" style:font-size-complex="11pt" style:font-weight-complex="bold"/>
    </style:style>
    <style:style style:name="T411_6" style:family="text">
      <style:text-properties fo:font-size="10pt" style:font-size-asian="10pt" style:font-name-complex="Arial" style:font-size-complex="11pt" style:font-weight-complex="bold"/>
    </style:style>
    <style:style style:name="T411_7" style:family="text">
      <style:text-properties fo:font-size="10pt" style:font-size-asian="10pt" style:font-name-complex="Arial" style:font-size-complex="11pt" style:font-weight-complex="bold"/>
    </style:style>
    <style:style style:name="T411_8" style:family="text">
      <style:text-properties fo:font-size="10pt" style:font-size-asian="10pt" style:font-name-complex="Arial" style:font-size-complex="11pt" style:font-weight-complex="bold"/>
    </style:style>
    <style:style style:name="P412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4" style:family="paragraph" style:parent-style-name="Normal">
      <style:text-properties fo:font-size="10pt" style:font-size-asian="10pt"/>
    </style:style>
    <style:style style:name="P415" style:family="paragraph" style:parent-style-name="Normal"/>
    <style:style style:name="T415_1" style:family="text">
      <style:text-properties fo:font-size="10pt" style:font-size-asian="10pt" style:text-underline-style="solid" style:text-underline-color="font-color"/>
    </style:style>
    <style:style style:name="T415_2" style:family="text">
      <style:text-properties fo:font-size="10pt" style:font-size-asian="10pt" style:text-underline-style="solid" style:text-underline-color="font-color"/>
    </style:style>
    <style:style style:name="T415_3" style:family="text">
      <style:text-properties fo:font-size="10pt" style:font-size-asian="10pt" style:text-underline-style="solid" style:text-underline-color="font-color"/>
    </style:style>
    <style:style style:name="P416" style:family="paragraph" style:parent-style-name="Normal">
      <style:text-properties fo:font-size="10pt" style:font-size-asian="10pt" style:text-underline-style="solid" style:text-underline-color="font-color"/>
    </style:style>
    <style:style style:name="P417" style:family="paragraph" style:parent-style-name="Normal">
      <style:paragraph-properties fo:text-align="justify"/>
      <style:text-properties fo:font-size="10pt" style:font-size-asian="10pt"/>
    </style:style>
    <style:style style:name="T417_1" style:family="text">
      <style:text-properties fo:font-size="10pt" style:font-size-asian="10pt"/>
    </style:style>
    <style:style style:name="T417_2" style:family="text">
      <style:text-properties fo:font-size="10pt" style:font-size-asian="10pt"/>
    </style:style>
    <style:style style:name="T417_3" style:family="text">
      <style:text-properties fo:font-size="10pt" style:font-size-asian="10pt"/>
    </style:style>
    <style:style style:name="T417_4" style:family="text">
      <style:text-properties fo:font-size="10pt" style:font-size-asian="10pt"/>
    </style:style>
    <style:style style:name="T417_5" style:family="text">
      <style:text-properties fo:font-size="10pt" style:font-size-asian="10pt"/>
    </style:style>
    <style:style style:name="T417_6" style:family="text">
      <style:text-properties fo:font-size="10pt" style:font-size-asian="10pt"/>
    </style:style>
    <style:style style:name="T417_7" style:family="text">
      <style:text-properties fo:font-size="10pt" style:font-size-asian="10pt"/>
    </style:style>
    <style:style style:name="T417_8" style:family="text">
      <style:text-properties fo:font-size="10pt" style:font-size-asian="10pt"/>
    </style:style>
    <style:style style:name="T417_9" style:family="text">
      <style:text-properties fo:font-size="10pt" style:font-size-asian="10pt"/>
    </style:style>
    <style:style style:name="T417_10" style:family="text">
      <style:text-properties fo:font-size="10pt" style:font-size-asian="10pt"/>
    </style:style>
    <style:style style:name="P418" style:family="paragraph" style:parent-style-name="Normal">
      <style:paragraph-properties fo:text-align="justify" fo:margin-left="1.27cm"/>
      <style:text-properties fo:font-size="10pt" style:font-size-asian="10pt"/>
    </style:style>
    <style:style style:name="P419" style:family="paragraph" style:parent-style-name="Normal">
      <style:paragraph-properties fo:text-align="justify"/>
    </style:style>
    <style:style style:name="T419_1" style:family="text">
      <style:text-properties fo:font-size="10pt" style:font-size-asian="10pt" style:text-underline-style="solid" style:text-underline-color="font-color"/>
    </style:style>
    <style:style style:name="P420" style:family="paragraph" style:parent-style-name="Normal">
      <style:paragraph-properties fo:text-align="justify"/>
      <style:text-properties fo:font-size="10pt" style:font-size-asian="10pt" style:text-underline-style="solid" style:text-underline-color="font-color"/>
    </style:style>
    <style:style style:name="P421" style:family="paragraph" style:parent-style-name="Normal">
      <style:paragraph-properties fo:text-align="justify"/>
      <style:text-properties fo:font-size="10pt" style:font-size-asian="10pt"/>
    </style:style>
    <style:style style:name="T421_1" style:family="text">
      <style:text-properties fo:font-size="10pt" style:font-size-asian="10pt"/>
    </style:style>
    <style:style style:name="T421_2" style:family="text">
      <style:text-properties fo:font-size="10pt" style:font-size-asian="10pt"/>
    </style:style>
    <style:style style:name="T421_3" style:family="text">
      <style:text-properties fo:font-size="10pt" style:font-size-asian="10pt"/>
    </style:style>
    <style:style style:name="T421_4" style:family="text">
      <style:text-properties fo:font-size="10pt" style:font-size-asian="10pt"/>
    </style:style>
    <style:style style:name="T421_5" style:family="text">
      <style:text-properties fo:font-size="10pt" style:font-size-asian="10pt"/>
    </style:style>
    <style:style style:name="T421_6" style:family="text">
      <style:text-properties fo:font-size="10pt" style:font-size-asian="10pt"/>
    </style:style>
    <style:style style:name="T421_7" style:family="text">
      <style:text-properties fo:font-size="10pt" style:font-size-asian="10pt"/>
    </style:style>
    <style:style style:name="T421_8" style:family="text">
      <style:text-properties fo:font-size="10pt" style:font-size-asian="10pt"/>
    </style:style>
    <style:style style:name="T421_9" style:family="text">
      <style:text-properties fo:font-size="10pt" style:font-size-asian="10pt"/>
    </style:style>
    <style:style style:name="T421_10" style:family="text">
      <style:text-properties fo:font-size="10pt" style:font-size-asian="10pt"/>
    </style:style>
    <style:style style:name="T421_11" style:family="text">
      <style:text-properties fo:font-size="10pt" style:font-size-asian="10pt"/>
    </style:style>
    <style:style style:name="P422" style:family="paragraph" style:parent-style-name="Normal">
      <style:paragraph-properties fo:text-align="justify" fo:margin-left="1.27cm"/>
      <style:text-properties fo:font-size="10pt" style:font-size-asian="10pt"/>
    </style:style>
    <style:style style:name="P423" style:family="paragraph" style:parent-style-name="Normal">
      <style:paragraph-properties fo:text-align="justify"/>
      <style:text-properties fo:font-size="10pt" style:font-size-asian="10pt"/>
    </style:style>
    <style:style style:name="T423_1" style:family="text">
      <style:text-properties fo:font-size="10pt" style:font-size-asian="10pt"/>
    </style:style>
    <style:style style:name="T423_2" style:family="text">
      <style:text-properties fo:font-size="10pt" style:font-size-asian="10pt"/>
    </style:style>
    <style:style style:name="T423_3" style:family="text">
      <style:text-properties fo:font-size="10pt" style:font-size-asian="10pt"/>
    </style:style>
    <style:style style:name="T423_4" style:family="text">
      <style:text-properties fo:font-size="10pt" style:font-size-asian="10pt"/>
    </style:style>
    <style:style style:name="T423_5" style:family="text">
      <style:text-properties fo:font-size="10pt" style:font-size-asian="10pt"/>
    </style:style>
    <style:style style:name="T423_6" style:family="text">
      <style:text-properties fo:font-size="10pt" style:font-size-asian="10pt"/>
    </style:style>
    <style:style style:name="T423_7" style:family="text">
      <style:text-properties fo:font-size="10pt" style:font-size-asian="10pt"/>
    </style:style>
    <style:style style:name="T423_8" style:family="text">
      <style:text-properties fo:font-size="10pt" style:font-size-asian="10pt"/>
    </style:style>
    <style:style style:name="T423_9" style:family="text">
      <style:text-properties fo:font-size="10pt" style:font-size-asian="10pt"/>
    </style:style>
    <style:style style:name="T423_10" style:family="text">
      <style:text-properties fo:font-size="10pt" style:font-size-asian="10pt"/>
    </style:style>
    <style:style style:name="T423_11" style:family="text">
      <style:text-properties fo:font-size="10pt" style:font-size-asian="10pt"/>
    </style:style>
    <style:style style:name="T423_12" style:family="text">
      <style:text-properties fo:font-size="10pt" style:font-size-asian="10pt"/>
    </style:style>
    <style:style style:name="T423_13" style:family="text">
      <style:text-properties fo:font-size="10pt" style:font-size-asian="10pt"/>
    </style:style>
    <style:style style:name="T423_14" style:family="text">
      <style:text-properties fo:font-size="10pt" style:font-size-asian="10pt"/>
    </style:style>
    <style:style style:name="T423_15" style:family="text">
      <style:text-properties fo:font-size="10pt" style:font-size-asian="10pt"/>
    </style:style>
    <style:style style:name="T423_16" style:family="text">
      <style:text-properties fo:font-size="10pt" style:font-size-asian="10pt"/>
    </style:style>
    <style:style style:name="T423_17" style:family="text">
      <style:text-properties fo:font-size="10pt" style:font-size-asian="10pt"/>
    </style:style>
    <style:style style:name="T423_18" style:family="text">
      <style:text-properties fo:font-size="10pt" style:font-size-asian="10pt"/>
    </style:style>
    <style:style style:name="T423_19" style:family="text">
      <style:text-properties fo:font-size="10pt" style:font-size-asian="10pt"/>
    </style:style>
    <style:style style:name="T423_20" style:family="text">
      <style:text-properties fo:font-size="10pt" style:font-size-asian="10pt"/>
    </style:style>
    <style:style style:name="P424" style:family="paragraph" style:parent-style-name="Normal">
      <style:paragraph-properties fo:margin-bottom="0.423cm"/>
      <style:text-properties fo:font-size="10pt" style:font-size-asian="10pt"/>
    </style:style>
    <style:style style:name="Table16" style:family="table">
      <style:table-properties table:align="left" style:width="16.503cm" fo:margin-left="-0.259cm"/>
    </style:style>
    <style:style style:name="Column61" style:family="table-column">
      <style:table-column-properties style:column-width="3.013cm"/>
    </style:style>
    <style:style style:name="Column62" style:family="table-column">
      <style:table-column-properties style:column-width="1.087cm"/>
    </style:style>
    <style:style style:name="Column63" style:family="table-column">
      <style:table-column-properties style:column-width="1.653cm"/>
    </style:style>
    <style:style style:name="Column64" style:family="table-column">
      <style:table-column-properties style:column-width="5.791cm"/>
    </style:style>
    <style:style style:name="Column65" style:family="table-column">
      <style:table-column-properties style:column-width="4.96cm"/>
    </style:style>
    <style:style style:name="Row58" style:family="table-row">
      <style:table-row-properties style:min-row-height="0.863cm"/>
    </style:style>
    <style:style style:name="Cell1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>
      <style:paragraph-properties fo:line-height="100%" fo:margin-bottom="0cm"/>
    </style:style>
    <style:style style:name="T4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>
      <style:paragraph-properties fo:line-height="100%" fo:margin-bottom="0cm"/>
    </style:style>
    <style:style style:name="T4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59" style:family="table-row">
      <style:table-row-properties style:min-row-height="0.612cm"/>
    </style:style>
    <style:style style:name="Cell1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7" style:family="paragraph" style:parent-style-name="Normal">
      <style:paragraph-properties fo:line-height="100%" fo:margin-bottom="0cm"/>
    </style:style>
    <style:style style:name="T4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>
      <style:paragraph-properties fo:line-height="100%" fo:margin-bottom="0cm"/>
    </style:style>
    <style:style style:name="T4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9" style:family="paragraph" style:parent-style-name="Normal">
      <style:paragraph-properties fo:line-height="100%" fo:margin-bottom="0cm"/>
    </style:style>
    <style:style style:name="T4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>
      <style:paragraph-properties fo:line-height="100%" fo:margin-bottom="0cm"/>
    </style:style>
    <style:style style:name="T430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0" style:family="table-row">
      <style:table-row-properties style:min-row-height="0.609cm"/>
    </style:style>
    <style:style style:name="Cell1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>
      <style:paragraph-properties fo:line-height="100%" fo:margin-bottom="0cm"/>
    </style:style>
    <style:style style:name="T4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2" style:family="paragraph" style:parent-style-name="Normal">
      <style:paragraph-properties fo:line-height="100%" fo:margin-bottom="0cm"/>
    </style:style>
    <style:style style:name="T4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3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>
      <style:paragraph-properties fo:line-height="100%" fo:margin-bottom="0cm"/>
    </style:style>
    <style:style style:name="T4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3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4" style:family="paragraph" style:parent-style-name="Normal">
      <style:paragraph-properties fo:line-height="100%" fo:margin-bottom="0cm"/>
    </style:style>
    <style:style style:name="T4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35" style:family="paragraph" style:parent-style-name="Normal">
      <style:text-properties fo:font-weight="bold" style:font-weight-asian="bold"/>
    </style:style>
    <style:style style:name="Table17" style:family="table">
      <style:table-properties table:align="left" style:width="16.494cm" fo:margin-left="0cm"/>
    </style:style>
    <style:style style:name="Column66" style:family="table-column">
      <style:table-column-properties style:column-width="9.744cm"/>
    </style:style>
    <style:style style:name="Column67" style:family="table-column">
      <style:table-column-properties style:column-width="4cm"/>
    </style:style>
    <style:style style:name="Column68" style:family="table-column">
      <style:table-column-properties style:column-width="2.75cm"/>
    </style:style>
    <style:style style:name="Row61" style:family="table-row">
      <style:table-row-properties style:min-row-height="0.482cm"/>
    </style:style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>
      <style:paragraph-properties fo:line-height="100%" fo:margin-bottom="0cm"/>
    </style:style>
    <style:style style:name="T43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>
      <style:paragraph-properties fo:line-height="100%" fo:margin-bottom="0cm"/>
    </style:style>
    <style:style style:name="T4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8" style:family="paragraph" style:parent-style-name="Normal">
      <style:paragraph-properties fo:line-height="100%" fo:margin-bottom="0cm"/>
    </style:style>
    <style:style style:name="T4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2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>
      <style:paragraph-properties fo:line-height="100%" fo:margin-bottom="0cm"/>
    </style:style>
    <style:style style:name="T4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0" style:family="paragraph" style:parent-style-name="Normal">
      <style:paragraph-properties fo:line-height="100%" fo:margin-bottom="0cm"/>
    </style:style>
    <style:style style:name="T4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>
      <style:paragraph-properties fo:line-height="100%" fo:margin-bottom="0cm"/>
    </style:style>
    <style:style style:name="T4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63" style:family="table-row"/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>
      <style:paragraph-properties fo:line-height="100%" fo:margin-bottom="0cm"/>
    </style:style>
    <style:style style:name="T4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3" style:family="paragraph" style:parent-style-name="Normal">
      <style:paragraph-properties fo:line-height="100%" fo:margin-bottom="0cm"/>
    </style:style>
    <style:style style:name="T4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>
      <style:paragraph-properties fo:line-height="100%" fo:margin-bottom="0cm"/>
    </style:style>
    <style:style style:name="T4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64" style:family="table-row"/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5" style:family="paragraph" style:parent-style-name="Normal">
      <style:paragraph-properties fo:line-height="100%" fo:margin-bottom="0cm"/>
    </style:style>
    <style:style style:name="T4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>
      <style:paragraph-properties fo:line-height="100%" fo:margin-bottom="0cm"/>
    </style:style>
    <style:style style:name="T44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>
      <style:paragraph-properties fo:line-height="100%" fo:margin-bottom="0cm"/>
    </style:style>
    <style:style style:name="T4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65" style:family="table-row"/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8" style:family="paragraph" style:parent-style-name="Normal">
      <style:paragraph-properties fo:line-height="100%" fo:margin-bottom="0cm">
        <style:tab-stops>
          <style:tab-stop style:type="left" style:leader-style="none" style:position="7.352cm"/>
        </style:tab-stops>
      </style:paragraph-properties>
    </style:style>
    <style:style style:name="T4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>
      <style:paragraph-properties fo:line-height="100%" fo:margin-bottom="0cm"/>
    </style:style>
    <style:style style:name="T44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0" style:family="paragraph" style:parent-style-name="Normal">
      <style:paragraph-properties fo:line-height="100%" fo:margin-bottom="0cm"/>
    </style:style>
    <style:style style:name="T4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51" style:family="paragraph" style:parent-style-name="Normal">
      <style:paragraph-properties fo:text-align="justify"/>
    </style:style>
    <style:style style:name="T45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52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53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T453_1" style:family="text">
      <style:text-properties fo:font-size="10pt" style:font-size-asian="10pt" style:font-name-complex="Arial" style:font-size-complex="11pt" style:font-weight-complex="bold"/>
    </style:style>
    <style:style style:name="P454" style:family="paragraph" style:parent-style-name="Normal">
      <style:paragraph-properties fo:text-align="justify"/>
    </style:style>
    <style:style style:name="T454_1" style:family="text">
      <style:text-properties fo:font-size="10pt" style:font-size-asian="10pt" style:font-name-complex="Arial" style:font-size-complex="11pt" fo:font-weight="bold" style:font-weight-asian="bold"/>
    </style:style>
    <style:style style:name="T454_2" style:family="text">
      <style:text-properties fo:font-size="10pt" style:font-size-asian="10pt" style:font-name-complex="Arial" style:font-size-complex="11pt" style:font-weight-complex="bold"/>
    </style:style>
    <style:style style:name="T454_3" style:family="text">
      <style:text-properties fo:font-size="10pt" style:font-size-asian="10pt" style:font-name-complex="Arial" style:font-size-complex="11pt" style:font-weight-complex="bold"/>
    </style:style>
    <style:style style:name="T454_4" style:family="text">
      <style:text-properties fo:font-size="10pt" style:font-size-asian="10pt" style:font-name-complex="Arial" style:font-size-complex="11pt" style:font-weight-complex="bold"/>
    </style:style>
    <style:style style:name="T454_5" style:family="text">
      <style:text-properties fo:font-size="10pt" style:font-size-asian="10pt" style:font-name-complex="Arial" style:font-size-complex="11pt" style:font-weight-complex="bold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0pt" style:font-size-asian="10pt" style:font-name-complex="Arial" style:font-size-complex="11pt" fo:font-weight="bold" style:font-weight-asian="bold"/>
    </style:style>
    <style:style style:name="T455_2" style:family="text">
      <style:text-properties fo:font-size="10pt" style:font-size-asian="10pt" style:font-name-complex="Arial" style:font-size-complex="11pt" style:font-weight-complex="bold"/>
    </style:style>
    <style:style style:name="T455_3" style:family="text">
      <style:text-properties fo:font-size="10pt" style:font-size-asian="10pt" style:font-name-complex="Arial" style:font-size-complex="11pt" style:font-weight-complex="bold"/>
    </style:style>
    <style:style style:name="P456" style:family="paragraph" style:parent-style-name="Normal">
      <style:paragraph-properties fo:text-align="justify"/>
    </style:style>
    <style:style style:name="T456_1" style:family="text">
      <style:text-properties fo:font-size="10pt" style:font-size-asian="10pt" style:font-name-complex="Arial" style:font-size-complex="11pt" style:font-weight-complex="bold"/>
    </style:style>
    <style:style style:name="T456_2" style:family="text">
      <style:text-properties fo:font-size="10pt" style:font-size-asian="10pt" style:font-name-complex="Arial" style:font-size-complex="11pt" fo:font-weight="bold" style:font-weight-asian="bold"/>
    </style:style>
    <style:style style:name="T456_3" style:family="text">
      <style:text-properties fo:font-size="10pt" style:font-size-asian="10pt" style:font-name-complex="Arial" style:font-size-complex="11pt" style:font-weight-complex="bold"/>
    </style:style>
    <style:style style:name="T456_4" style:family="text">
      <style:text-properties fo:font-size="10pt" style:font-size-asian="10pt" style:font-name-complex="Arial" style:font-size-complex="11pt" style:font-weight-complex="bold"/>
    </style:style>
    <style:style style:name="T456_5" style:family="text">
      <style:text-properties fo:font-size="10pt" style:font-size-asian="10pt" style:font-name-complex="Arial" style:font-size-complex="11pt" style:font-weight-complex="bold"/>
    </style:style>
    <style:style style:name="T456_6" style:family="text">
      <style:text-properties fo:font-size="10pt" style:font-size-asian="10pt" style:font-name-complex="Arial" style:font-size-complex="11pt" style:font-weight-complex="bold"/>
    </style:style>
    <style:style style:name="T456_7" style:family="text">
      <style:text-properties fo:font-size="10pt" style:font-size-asian="10pt" style:font-name-complex="Arial" style:font-size-complex="11pt" style:font-weight-complex="bold"/>
    </style:style>
    <style:style style:name="P457" style:family="paragraph" style:parent-style-name="Normal">
      <style:paragraph-properties fo:text-align="justify"/>
    </style:style>
    <style:style style:name="T457_1" style:family="text">
      <style:text-properties fo:font-size="10pt" style:font-size-asian="10pt" style:font-name-complex="Arial" style:font-size-complex="11pt" style:font-weight-complex="bold"/>
    </style:style>
    <style:style style:name="T457_2" style:family="text">
      <style:text-properties fo:font-size="10pt" style:font-size-asian="10pt" style:font-name-complex="Arial" style:font-size-complex="11pt" fo:font-weight="bold" style:font-weight-asian="bold"/>
    </style:style>
    <style:style style:name="T457_3" style:family="text">
      <style:text-properties fo:font-size="10pt" style:font-size-asian="10pt" style:font-name-complex="Arial" style:font-size-complex="11pt" fo:font-weight="bold" style:font-weight-asian="bold"/>
    </style:style>
    <style:style style:name="T457_4" style:family="text">
      <style:text-properties fo:font-size="10pt" style:font-size-asian="10pt" style:font-name-complex="Arial" style:font-size-complex="11pt" fo:font-weight="bold" style:font-weight-asian="bold"/>
    </style:style>
    <style:style style:name="T457_5" style:family="text">
      <style:text-properties fo:font-size="10pt" style:font-size-asian="10pt" style:font-name-complex="Arial" style:font-size-complex="11pt" style:font-weight-complex="bold"/>
    </style:style>
    <style:style style:name="T457_6" style:family="text">
      <style:text-properties fo:font-size="10pt" style:font-size-asian="10pt" style:font-name-complex="Arial" style:font-size-complex="11pt" style:font-weight-complex="bold"/>
    </style:style>
    <style:style style:name="T457_7" style:family="text">
      <style:text-properties fo:font-size="10pt" style:font-size-asian="10pt" style:font-name-complex="Arial" style:font-size-complex="11pt" style:font-weight-complex="bold"/>
    </style:style>
    <style:style style:name="P458" style:family="paragraph" style:parent-style-name="Normal">
      <style:paragraph-properties fo:text-align="justify"/>
    </style:style>
    <style:style style:name="T458_1" style:family="text">
      <style:text-properties fo:font-size="10pt" style:font-size-asian="10pt" style:font-name-complex="Arial" style:font-size-complex="11pt" style:font-weight-complex="bold"/>
    </style:style>
    <style:style style:name="T458_2" style:family="text">
      <style:text-properties fo:font-size="10pt" style:font-size-asian="10pt" style:font-name-complex="Arial" style:font-size-complex="11pt" fo:font-weight="bold" style:font-weight-asian="bold"/>
    </style:style>
    <style:style style:name="T458_3" style:family="text">
      <style:text-properties fo:font-size="10pt" style:font-size-asian="10pt" style:font-name-complex="Arial" style:font-size-complex="11pt" style:font-weight-complex="bold"/>
    </style:style>
    <style:style style:name="T458_4" style:family="text">
      <style:text-properties fo:font-size="10pt" style:font-size-asian="10pt" style:font-name-complex="Arial" style:font-size-complex="11pt" style:font-weight-complex="bold"/>
    </style:style>
    <style:style style:name="T458_5" style:family="text">
      <style:text-properties fo:font-size="10pt" style:font-size-asian="10pt" style:font-name-complex="Arial" style:font-size-complex="11pt" style:font-weight-complex="bold"/>
    </style:style>
    <style:style style:name="T458_6" style:family="text">
      <style:text-properties fo:font-size="10pt" style:font-size-asian="10pt" style:font-name-complex="Arial" style:font-size-complex="11pt" style:font-weight-complex="bold"/>
    </style:style>
    <style:style style:name="T458_7" style:family="text">
      <style:text-properties fo:font-size="10pt" style:font-size-asian="10pt" style:font-name-complex="Arial" style:font-size-complex="11pt" style:font-weight-complex="bold"/>
    </style:style>
    <style:style style:name="P45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460" style:family="paragraph" style:parent-style-name="Normal">
      <style:paragraph-properties fo:text-align="justify"/>
    </style:style>
    <style:style style:name="T46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6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62" style:family="paragraph" style:parent-style-name="Normal">
      <style:paragraph-properties fo:text-align="justify"/>
    </style:style>
    <style:style style:name="T462_1" style:family="text">
      <style:text-properties fo:font-size="10pt" style:font-size-asian="10pt" style:text-underline-style="solid" style:text-underline-color="font-color"/>
    </style:style>
    <style:style style:name="P463" style:family="paragraph" style:parent-style-name="Normal">
      <style:paragraph-properties fo:text-align="justify"/>
      <style:text-properties fo:font-size="10pt" style:font-size-asian="10pt" style:text-underline-style="solid" style:text-underline-color="font-color"/>
    </style:style>
    <style:style style:name="P464" style:family="paragraph" style:parent-style-name="Normal">
      <style:paragraph-properties fo:text-align="justify"/>
    </style:style>
    <style:style style:name="T464_1" style:family="text">
      <style:text-properties fo:font-size="10pt" style:font-size-asian="10pt" style:font-size-complex="10pt"/>
    </style:style>
    <style:style style:name="T464_2" style:family="text">
      <style:text-properties fo:font-size="10pt" style:font-size-asian="10pt" style:font-size-complex="10pt"/>
    </style:style>
    <style:style style:name="T464_3" style:family="text">
      <style:text-properties fo:font-size="10pt" style:font-size-asian="10pt" style:font-size-complex="10pt"/>
    </style:style>
    <style:style style:name="T464_4" style:family="text">
      <style:text-properties fo:font-size="10pt" style:font-size-asian="10pt" style:font-size-complex="10pt"/>
    </style:style>
    <style:style style:name="T464_5" style:family="text">
      <style:text-properties fo:font-size="10pt" style:font-size-asian="10pt" style:font-size-complex="10pt"/>
    </style:style>
    <style:style style:name="T464_6" style:family="text">
      <style:text-properties fo:font-size="10pt" style:font-size-asian="10pt" style:font-size-complex="10pt"/>
    </style:style>
    <style:style style:name="T464_7" style:family="text">
      <style:text-properties fo:font-size="10pt" style:font-size-asian="10pt" style:font-size-complex="10pt"/>
    </style:style>
    <style:style style:name="T464_8" style:family="text">
      <style:text-properties fo:font-size="10pt" style:font-size-asian="10pt" style:font-size-complex="10pt"/>
    </style:style>
    <style:style style:name="T464_9" style:family="text">
      <style:text-properties fo:font-size="10pt" style:font-size-asian="10pt" style:font-size-complex="10pt"/>
    </style:style>
    <style:style style:name="T464_10" style:family="text">
      <style:text-properties fo:font-size="10pt" style:font-size-asian="10pt" style:font-size-complex="10pt"/>
    </style:style>
    <style:style style:name="T464_11" style:family="text">
      <style:text-properties fo:font-size="10pt" style:font-size-asian="10pt" style:font-size-complex="10pt"/>
    </style:style>
    <style:style style:name="T464_12" style:family="text">
      <style:text-properties fo:font-size="10pt" style:font-size-asian="10pt" style:font-size-complex="10pt"/>
    </style:style>
    <style:style style:name="Table18" style:family="table">
      <style:table-properties table:align="left" style:width="16.503cm" fo:margin-left="-0.259cm"/>
    </style:style>
    <style:style style:name="Column69" style:family="table-column">
      <style:table-column-properties style:column-width="3.013cm"/>
    </style:style>
    <style:style style:name="Column70" style:family="table-column">
      <style:table-column-properties style:column-width="1.087cm"/>
    </style:style>
    <style:style style:name="Column71" style:family="table-column">
      <style:table-column-properties style:column-width="1.653cm"/>
    </style:style>
    <style:style style:name="Column72" style:family="table-column">
      <style:table-column-properties style:column-width="5.791cm"/>
    </style:style>
    <style:style style:name="Column73" style:family="table-column">
      <style:table-column-properties style:column-width="4.96cm"/>
    </style:style>
    <style:style style:name="Row66" style:family="table-row">
      <style:table-row-properties style:min-row-height="0.863cm"/>
    </style:style>
    <style:style style:name="Cell21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cm"/>
    </style:style>
    <style:style style:name="T4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1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cm"/>
    </style:style>
    <style:style style:name="T4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67" style:family="table-row">
      <style:table-row-properties style:min-row-height="0.612cm"/>
    </style:style>
    <style:style style:name="Cell21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>
      <style:paragraph-properties fo:line-height="100%" fo:margin-bottom="0cm"/>
    </style:style>
    <style:style style:name="T4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>
      <style:paragraph-properties fo:line-height="100%" fo:margin-bottom="0cm"/>
    </style:style>
    <style:style style:name="T4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1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cm"/>
    </style:style>
    <style:style style:name="T4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>
      <style:paragraph-properties fo:line-height="100%" fo:margin-bottom="0cm"/>
    </style:style>
    <style:style style:name="T470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68" style:family="table-row">
      <style:table-row-properties style:min-row-height="0.609cm"/>
    </style:style>
    <style:style style:name="Cell22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>
      <style:paragraph-properties fo:line-height="100%" fo:margin-bottom="0cm"/>
    </style:style>
    <style:style style:name="T4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>
      <style:paragraph-properties fo:line-height="100%" fo:margin-bottom="0cm"/>
    </style:style>
    <style:style style:name="T4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cm"/>
    </style:style>
    <style:style style:name="T4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7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4" style:family="paragraph" style:parent-style-name="Normal">
      <style:paragraph-properties fo:line-height="100%" fo:margin-bottom="0cm"/>
    </style:style>
    <style:style style:name="T4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75" style:family="paragraph" style:parent-style-name="Normal">
      <style:text-properties fo:font-weight="bold" style:font-weight-asian="bold"/>
    </style:style>
    <style:style style:name="Table19" style:family="table">
      <style:table-properties table:align="left" style:width="16.494cm" fo:margin-left="0cm"/>
    </style:style>
    <style:style style:name="Column74" style:family="table-column">
      <style:table-column-properties style:column-width="9.744cm"/>
    </style:style>
    <style:style style:name="Column75" style:family="table-column">
      <style:table-column-properties style:column-width="4cm"/>
    </style:style>
    <style:style style:name="Column76" style:family="table-column">
      <style:table-column-properties style:column-width="2.75cm"/>
    </style:style>
    <style:style style:name="Row69" style:family="table-row">
      <style:table-row-properties style:min-row-height="0.482cm"/>
    </style:style>
    <style:style style:name="Cell22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>
      <style:paragraph-properties fo:line-height="100%" fo:margin-bottom="0cm"/>
    </style:style>
    <style:style style:name="T4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>
      <style:paragraph-properties fo:line-height="100%" fo:margin-bottom="0cm"/>
    </style:style>
    <style:style style:name="T4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cm"/>
    </style:style>
    <style:style style:name="T4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0" style:family="table-row"/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9" style:family="paragraph" style:parent-style-name="Normal">
      <style:paragraph-properties fo:line-height="100%" fo:margin-bottom="0cm"/>
    </style:style>
    <style:style style:name="T4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0" style:family="paragraph" style:parent-style-name="Normal">
      <style:paragraph-properties fo:line-height="100%" fo:margin-bottom="0cm"/>
    </style:style>
    <style:style style:name="T4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cm"/>
    </style:style>
    <style:style style:name="T4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71" style:family="table-row"/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>
      <style:paragraph-properties fo:line-height="100%" fo:margin-bottom="0cm"/>
    </style:style>
    <style:style style:name="T4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3" style:family="paragraph" style:parent-style-name="Normal">
      <style:paragraph-properties fo:line-height="100%" fo:margin-bottom="0cm"/>
    </style:style>
    <style:style style:name="T4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4" style:family="paragraph" style:parent-style-name="Normal">
      <style:paragraph-properties fo:line-height="100%" fo:margin-bottom="0cm"/>
    </style:style>
    <style:style style:name="T48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85" style:family="paragraph" style:parent-style-name="Normal">
      <style:paragraph-properties fo:text-align="justify"/>
    </style:style>
    <style:style style:name="T48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86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87" style:family="paragraph" style:parent-style-name="Normal">
      <style:paragraph-properties fo:text-align="justify"/>
    </style:style>
    <style:style style:name="T487_1" style:family="text">
      <style:text-properties fo:font-size="10pt" style:font-size-asian="10pt" style:font-name-complex="Arial" style:font-size-complex="11pt" style:font-weight-complex="bold"/>
    </style:style>
    <style:style style:name="P488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89" style:family="paragraph" style:parent-style-name="Normal">
      <style:paragraph-properties fo:text-align="justify"/>
    </style:style>
    <style:style style:name="T489_1" style:family="text">
      <style:text-properties fo:font-size="10pt" style:font-size-asian="10pt" style:font-name-complex="Arial" style:font-size-complex="11pt" style:font-weight-complex="bold"/>
    </style:style>
    <style:style style:name="P490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491" style:family="paragraph" style:parent-style-name="Normal">
      <style:paragraph-properties fo:text-align="justify"/>
    </style:style>
    <style:style style:name="T49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491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92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93" style:family="paragraph" style:parent-style-name="Normal">
      <style:paragraph-properties fo:text-align="justify"/>
    </style:style>
    <style:style style:name="T493_1" style:family="text">
      <style:text-properties fo:font-size="10pt" style:font-size-asian="10pt" style:text-underline-style="solid" style:text-underline-color="font-color"/>
    </style:style>
    <style:style style:name="P494" style:family="paragraph" style:parent-style-name="Normal">
      <style:paragraph-properties fo:text-align="justify" fo:margin-top="0.423cm"/>
      <style:text-properties fo:font-size="10pt" style:font-size-asian="10pt"/>
    </style:style>
    <style:style style:name="T494_1" style:family="text">
      <style:text-properties fo:font-size="10pt" style:font-size-asian="10pt"/>
    </style:style>
    <style:style style:name="P495" style:family="paragraph" style:parent-style-name="Normal">
      <style:paragraph-properties fo:text-align="justify"/>
      <style:text-properties fo:font-size="10pt" style:font-size-asian="10pt" style:text-underline-style="solid" style:text-underline-color="font-color"/>
    </style:style>
    <style:style style:name="P496" style:family="paragraph" style:parent-style-name="Normal">
      <style:paragraph-properties fo:text-align="justify"/>
    </style:style>
    <style:style style:name="T496_1" style:family="text">
      <style:text-properties fo:font-size="10pt" style:font-size-asian="10pt" style:text-underline-style="solid" style:text-underline-color="font-color"/>
    </style:style>
    <style:style style:name="P497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498" style:family="paragraph" style:parent-style-name="List_20_Paragraph">
      <style:paragraph-properties fo:text-align="justify"/>
      <style:text-properties fo:font-size="10pt" style:font-size-asian="10pt"/>
    </style:style>
    <style:style style:name="T498_1" style:family="text">
      <style:text-properties fo:font-size="10pt" style:font-size-asian="10pt" style:font-size-complex="10pt"/>
    </style:style>
    <style:style style:name="P499" style:family="paragraph" style:parent-style-name="Normal">
      <style:text-properties fo:font-size="10pt" style:font-size-asian="10pt" style:font-size-complex="10pt"/>
    </style:style>
    <style:style style:name="P500" style:family="paragraph" style:parent-style-name="Normal">
      <style:text-properties fo:font-size="10pt" style:font-size-asian="10pt" style:font-size-complex="10pt"/>
    </style:style>
    <style:style style:name="P501" style:family="paragraph" style:parent-style-name="Normal">
      <style:text-properties fo:font-size="10pt" style:font-size-asian="10pt" style:font-size-complex="10pt"/>
    </style:style>
    <style:style style:name="P502" style:family="paragraph" style:parent-style-name="Normal">
      <style:text-properties fo:font-size="10pt" style:font-size-asian="10pt" style:font-size-complex="10pt"/>
    </style:style>
    <style:style style:name="P503" style:family="paragraph" style:parent-style-name="Normal">
      <style:text-properties fo:font-size="10pt" style:font-size-asian="10pt" style:font-size-complex="10pt"/>
    </style:style>
    <style:style style:name="P504" style:family="paragraph" style:parent-style-name="Normal">
      <style:text-properties fo:font-size="10pt" style:font-size-asian="10pt" style:font-size-complex="10pt"/>
    </style:style>
    <style:style style:name="P505" style:family="paragraph" style:parent-style-name="Normal">
      <style:text-properties fo:font-size="10pt" style:font-size-asian="10pt" style:font-size-complex="10pt"/>
    </style:style>
    <style:style style:name="P506" style:family="paragraph" style:parent-style-name="Normal">
      <style:text-properties fo:font-size="10pt" style:font-size-asian="10pt" style:font-size-complex="10pt"/>
    </style:style>
    <style:style style:name="P507" style:family="paragraph" style:parent-style-name="Normal">
      <style:text-properties fo:font-size="10pt" style:font-size-asian="10pt" style:font-size-complex="10pt"/>
    </style:style>
    <style:style style:name="P508" style:family="paragraph" style:parent-style-name="Normal">
      <style:text-properties fo:font-size="10pt" style:font-size-asian="10pt" style:font-size-complex="10pt"/>
    </style:style>
    <style:style style:name="Table20" style:family="table">
      <style:table-properties table:align="left" style:width="16.503cm" fo:margin-left="-0.259cm"/>
    </style:style>
    <style:style style:name="Column77" style:family="table-column">
      <style:table-column-properties style:column-width="3.013cm"/>
    </style:style>
    <style:style style:name="Column78" style:family="table-column">
      <style:table-column-properties style:column-width="1.087cm"/>
    </style:style>
    <style:style style:name="Column79" style:family="table-column">
      <style:table-column-properties style:column-width="1.653cm"/>
    </style:style>
    <style:style style:name="Column80" style:family="table-column">
      <style:table-column-properties style:column-width="5.791cm"/>
    </style:style>
    <style:style style:name="Column81" style:family="table-column">
      <style:table-column-properties style:column-width="4.96cm"/>
    </style:style>
    <style:style style:name="Row72" style:family="table-row">
      <style:table-row-properties style:min-row-height="0.863cm"/>
    </style:style>
    <style:style style:name="Cell23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9" style:family="paragraph" style:parent-style-name="Normal">
      <style:paragraph-properties fo:line-height="100%" fo:margin-bottom="0cm"/>
    </style:style>
    <style:style style:name="T50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3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>
      <style:paragraph-properties fo:line-height="100%" fo:margin-bottom="0cm"/>
    </style:style>
    <style:style style:name="T51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3" style:family="table-row">
      <style:table-row-properties style:min-row-height="0.612cm"/>
    </style:style>
    <style:style style:name="Cell23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1" style:family="paragraph" style:parent-style-name="Normal">
      <style:paragraph-properties fo:line-height="100%" fo:margin-bottom="0cm"/>
    </style:style>
    <style:style style:name="T51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>
      <style:paragraph-properties fo:line-height="100%" fo:margin-bottom="0cm"/>
    </style:style>
    <style:style style:name="T5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>
      <style:paragraph-properties fo:line-height="100%" fo:margin-bottom="0cm"/>
    </style:style>
    <style:style style:name="T5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4" style:family="paragraph" style:parent-style-name="Normal">
      <style:paragraph-properties fo:line-height="100%" fo:margin-bottom="0cm"/>
    </style:style>
    <style:style style:name="T514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14_2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4" style:family="table-row">
      <style:table-row-properties style:min-row-height="0.609cm"/>
    </style:style>
    <style:style style:name="Cell2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>
      <style:paragraph-properties fo:line-height="100%" fo:margin-bottom="0cm"/>
    </style:style>
    <style:style style:name="T51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6" style:family="paragraph" style:parent-style-name="Normal">
      <style:paragraph-properties fo:line-height="100%" fo:margin-bottom="0cm"/>
    </style:style>
    <style:style style:name="T51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7" style:family="paragraph" style:parent-style-name="Normal">
      <style:paragraph-properties fo:line-height="100%" fo:margin-bottom="0cm"/>
    </style:style>
    <style:style style:name="T51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1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>
      <style:paragraph-properties fo:line-height="100%" fo:margin-bottom="0cm"/>
    </style:style>
    <style:style style:name="T5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19" style:family="paragraph" style:parent-style-name="Normal">
      <style:text-properties fo:font-weight="bold" style:font-weight-asian="bold"/>
    </style:style>
    <style:style style:name="Table21" style:family="table">
      <style:table-properties table:align="left" style:width="16.494cm" fo:margin-left="0cm"/>
    </style:style>
    <style:style style:name="Column82" style:family="table-column">
      <style:table-column-properties style:column-width="9.744cm"/>
    </style:style>
    <style:style style:name="Column83" style:family="table-column">
      <style:table-column-properties style:column-width="4cm"/>
    </style:style>
    <style:style style:name="Column84" style:family="table-column">
      <style:table-column-properties style:column-width="2.75cm"/>
    </style:style>
    <style:style style:name="Row75" style:family="table-row">
      <style:table-row-properties style:min-row-height="0.482cm"/>
    </style:style>
    <style:style style:name="Cell2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>
      <style:paragraph-properties fo:line-height="100%" fo:margin-bottom="0cm"/>
    </style:style>
    <style:style style:name="T52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1" style:family="paragraph" style:parent-style-name="Normal">
      <style:paragraph-properties fo:line-height="100%" fo:margin-bottom="0cm"/>
    </style:style>
    <style:style style:name="T5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2" style:family="paragraph" style:parent-style-name="Normal">
      <style:paragraph-properties fo:line-height="100%" fo:margin-bottom="0cm"/>
    </style:style>
    <style:style style:name="T5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76" style:family="table-row"/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>
      <style:paragraph-properties fo:line-height="100%" fo:margin-bottom="0cm"/>
    </style:style>
    <style:style style:name="T5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4" style:family="paragraph" style:parent-style-name="Normal">
      <style:paragraph-properties fo:line-height="100%" fo:margin-bottom="0cm"/>
    </style:style>
    <style:style style:name="T52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>
      <style:paragraph-properties fo:line-height="100%" fo:margin-bottom="0cm"/>
    </style:style>
    <style:style style:name="T52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77" style:family="table-row"/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>
      <style:paragraph-properties fo:line-height="100%" fo:margin-bottom="0cm"/>
    </style:style>
    <style:style style:name="T52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7" style:family="paragraph" style:parent-style-name="Normal">
      <style:paragraph-properties fo:line-height="100%" fo:margin-bottom="0cm"/>
    </style:style>
    <style:style style:name="T52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2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8" style:family="paragraph" style:parent-style-name="Normal">
      <style:paragraph-properties fo:line-height="100%" fo:margin-bottom="0cm"/>
    </style:style>
    <style:style style:name="T52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29" style:family="paragraph" style:parent-style-name="Normal">
      <style:paragraph-properties fo:text-align="justify"/>
    </style:style>
    <style:style style:name="T52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0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31" style:family="paragraph" style:parent-style-name="Normal">
      <style:paragraph-properties fo:text-align="justify"/>
    </style:style>
    <style:style style:name="T531_1" style:family="text">
      <style:text-properties fo:font-size="10pt" style:font-size-asian="10pt" style:font-name-complex="Arial" style:font-size-complex="11pt" style:font-weight-complex="bold"/>
    </style:style>
    <style:style style:name="T531_2" style:family="text">
      <style:text-properties fo:font-size="10pt" style:font-size-asian="10pt" style:font-name-complex="Arial" style:font-size-complex="11pt" fo:font-weight="bold" style:font-weight-asian="bold"/>
    </style:style>
    <style:style style:name="T531_3" style:family="text">
      <style:text-properties fo:font-size="10pt" style:font-size-asian="10pt" style:font-name-complex="Arial" style:font-size-complex="11pt" style:font-weight-complex="bold"/>
    </style:style>
    <style:style style:name="T531_4" style:family="text">
      <style:text-properties fo:font-size="10pt" style:font-size-asian="10pt" style:font-name-complex="Arial" style:font-size-complex="11pt" style:font-weight-complex="bold"/>
    </style:style>
    <style:style style:name="P532" style:family="paragraph" style:parent-style-name="Normal">
      <style:paragraph-properties fo:text-align="justify"/>
    </style:style>
    <style:style style:name="T532_1" style:family="text">
      <style:text-properties fo:font-size="10pt" style:font-size-asian="10pt" style:font-name-complex="Arial" style:font-size-complex="11pt" style:font-weight-complex="bold"/>
    </style:style>
    <style:style style:name="T532_2" style:family="text">
      <style:text-properties fo:font-size="10pt" style:font-size-asian="10pt" style:font-name-complex="Arial" style:font-size-complex="11pt" fo:font-weight="bold" style:font-weight-asian="bold"/>
    </style:style>
    <style:style style:name="T532_3" style:family="text">
      <style:text-properties fo:font-size="10pt" style:font-size-asian="10pt" style:font-name-complex="Arial" style:font-size-complex="11pt" style:font-weight-complex="bold"/>
    </style:style>
    <style:style style:name="T532_4" style:family="text">
      <style:text-properties fo:font-size="10pt" style:font-size-asian="10pt" style:font-name-complex="Arial" style:font-size-complex="11pt" style:font-weight-complex="bold"/>
    </style:style>
    <style:style style:name="P53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34" style:family="paragraph" style:parent-style-name="Normal">
      <style:paragraph-properties fo:text-align="justify"/>
    </style:style>
    <style:style style:name="T534_1" style:family="text">
      <style:text-properties fo:font-size="10pt" style:font-size-asian="10pt" style:font-name-complex="Arial" style:font-size-complex="10pt"/>
    </style:style>
    <style:style style:name="P535" style:family="paragraph" style:parent-style-name="Normal">
      <style:text-properties fo:font-size="10pt" style:font-size-asian="10pt" style:font-name-complex="Arial" style:font-size-complex="10pt"/>
    </style:style>
    <style:style style:name="P53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37" style:family="paragraph" style:parent-style-name="Normal">
      <style:paragraph-properties fo:text-align="justify"/>
    </style:style>
    <style:style style:name="T53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3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3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539" style:family="paragraph" style:parent-style-name="Normal">
      <style:paragraph-properties fo:text-align="justify"/>
    </style:style>
    <style:style style:name="T539_1" style:family="text">
      <style:text-properties fo:font-size="10pt" style:font-size-asian="10pt"/>
    </style:style>
    <style:style style:name="P540" style:family="paragraph" style:parent-style-name="Normal">
      <style:paragraph-properties fo:text-align="justify"/>
      <style:text-properties fo:font-size="10pt" style:font-size-asian="10pt"/>
    </style:style>
    <style:style style:name="P541" style:family="paragraph" style:parent-style-name="Normal">
      <style:paragraph-properties fo:text-align="justify"/>
    </style:style>
    <style:style style:name="T541_1" style:family="text">
      <style:text-properties fo:font-size="10pt" style:font-size-asian="10pt" style:font-size-complex="10pt"/>
    </style:style>
    <style:style style:name="T541_2" style:family="text">
      <style:text-properties fo:font-size="10pt" style:font-size-asian="10pt" style:font-size-complex="10pt"/>
    </style:style>
    <style:style style:name="P542" style:family="paragraph" style:parent-style-name="Normal">
      <style:text-properties fo:font-size="11pt" style:font-size-asian="11pt" style:font-size-complex="11pt"/>
    </style:style>
    <style:style style:name="P543" style:family="paragraph" style:parent-style-name="Normal">
      <style:text-properties fo:font-size="11pt" style:font-size-asian="11pt" style:font-size-complex="11pt"/>
    </style:style>
    <style:style style:name="P544" style:family="paragraph" style:parent-style-name="Normal">
      <style:text-properties fo:font-size="11pt" style:font-size-asian="11pt" style:font-size-complex="11pt"/>
    </style:style>
    <style:style style:name="P545" style:family="paragraph" style:parent-style-name="Normal">
      <style:text-properties fo:font-size="11pt" style:font-size-asian="11pt" style:font-size-complex="11pt"/>
    </style:style>
    <style:style style:name="P546" style:family="paragraph" style:parent-style-name="Normal">
      <style:text-properties fo:font-size="11pt" style:font-size-asian="11pt" style:font-size-complex="11pt"/>
    </style:style>
    <style:style style:name="P547" style:family="paragraph" style:parent-style-name="Normal">
      <style:text-properties fo:font-size="11pt" style:font-size-asian="11pt" style:font-size-complex="11pt"/>
    </style:style>
    <style:style style:name="P548" style:family="paragraph" style:parent-style-name="Normal">
      <style:text-properties fo:font-size="11pt" style:font-size-asian="11pt" style:font-size-complex="11pt"/>
    </style:style>
    <style:style style:name="P549" style:family="paragraph" style:parent-style-name="Normal">
      <style:text-properties fo:font-size="11pt" style:font-size-asian="11pt" style:font-size-complex="11pt"/>
    </style:style>
    <style:style style:name="P550" style:family="paragraph" style:parent-style-name="Normal">
      <style:text-properties fo:font-size="11pt" style:font-size-asian="11pt" style:font-size-complex="11pt"/>
    </style:style>
    <style:style style:name="P551" style:family="paragraph" style:parent-style-name="Normal">
      <style:text-properties fo:font-size="11pt" style:font-size-asian="11pt" style:font-size-complex="11pt"/>
    </style:style>
    <style:style style:name="Table22" style:family="table">
      <style:table-properties table:align="left" style:width="16.503cm" fo:margin-left="-0.259cm"/>
    </style:style>
    <style:style style:name="Column85" style:family="table-column">
      <style:table-column-properties style:column-width="3.013cm"/>
    </style:style>
    <style:style style:name="Column86" style:family="table-column">
      <style:table-column-properties style:column-width="1.087cm"/>
    </style:style>
    <style:style style:name="Column87" style:family="table-column">
      <style:table-column-properties style:column-width="1.653cm"/>
    </style:style>
    <style:style style:name="Column88" style:family="table-column">
      <style:table-column-properties style:column-width="5.791cm"/>
    </style:style>
    <style:style style:name="Column89" style:family="table-column">
      <style:table-column-properties style:column-width="4.96cm"/>
    </style:style>
    <style:style style:name="Row78" style:family="table-row">
      <style:table-row-properties style:min-row-height="0.863cm"/>
    </style:style>
    <style:style style:name="Cell2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2" style:family="paragraph" style:parent-style-name="Normal">
      <style:paragraph-properties fo:line-height="100%" fo:margin-bottom="0cm"/>
    </style:style>
    <style:style style:name="T5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5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>
      <style:paragraph-properties fo:line-height="100%" fo:margin-bottom="0cm"/>
    </style:style>
    <style:style style:name="T55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79" style:family="table-row">
      <style:table-row-properties style:min-row-height="0.612cm"/>
    </style:style>
    <style:style style:name="Cell2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4" style:family="paragraph" style:parent-style-name="Normal">
      <style:paragraph-properties fo:line-height="100%" fo:margin-bottom="0cm"/>
    </style:style>
    <style:style style:name="T5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25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57_2" style:family="text">
      <style:text-properties fo:font-style="italic" style:font-style-asian="italic" fo:color="#ff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0" style:family="table-row">
      <style:table-row-properties style:min-row-height="0.609cm"/>
    </style:style>
    <style:style style:name="Cell25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6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1" style:family="paragraph" style:parent-style-name="Normal">
      <style:paragraph-properties fo:line-height="100%" fo:margin-bottom="0cm"/>
    </style:style>
    <style:style style:name="T5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62" style:family="paragraph" style:parent-style-name="Normal">
      <style:text-properties fo:font-weight="bold" style:font-weight-asian="bold"/>
    </style:style>
    <style:style style:name="Table23" style:family="table">
      <style:table-properties table:align="left" style:width="16.494cm" fo:margin-left="0cm"/>
    </style:style>
    <style:style style:name="Column90" style:family="table-column">
      <style:table-column-properties style:column-width="9.744cm"/>
    </style:style>
    <style:style style:name="Column91" style:family="table-column">
      <style:table-column-properties style:column-width="4cm"/>
    </style:style>
    <style:style style:name="Column92" style:family="table-column">
      <style:table-column-properties style:column-width="2.75cm"/>
    </style:style>
    <style:style style:name="Row81" style:family="table-row">
      <style:table-row-properties style:min-row-height="0.482cm"/>
    </style:style>
    <style:style style:name="Cell26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>
      <style:paragraph-properties fo:line-height="100%" fo:margin-bottom="0cm"/>
    </style:style>
    <style:style style:name="T5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>
      <style:paragraph-properties fo:line-height="100%" fo:margin-bottom="0cm"/>
    </style:style>
    <style:style style:name="T5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5" style:family="paragraph" style:parent-style-name="Normal">
      <style:paragraph-properties fo:line-height="100%" fo:margin-bottom="0cm"/>
    </style:style>
    <style:style style:name="T56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82" style:family="table-row"/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>
      <style:paragraph-properties fo:line-height="100%" fo:margin-bottom="0cm"/>
    </style:style>
    <style:style style:name="T5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>
      <style:paragraph-properties fo:line-height="100%" fo:margin-bottom="0cm"/>
    </style:style>
    <style:style style:name="T5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8" style:family="paragraph" style:parent-style-name="Normal">
      <style:paragraph-properties fo:line-height="100%" fo:margin-bottom="0cm"/>
    </style:style>
    <style:style style:name="T5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83" style:family="table-row"/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9" style:family="paragraph" style:parent-style-name="Normal">
      <style:paragraph-properties fo:line-height="100%" fo:margin-bottom="0cm"/>
    </style:style>
    <style:style style:name="T56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>
      <style:paragraph-properties fo:line-height="100%" fo:margin-bottom="0cm"/>
    </style:style>
    <style:style style:name="T57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1" style:family="paragraph" style:parent-style-name="Normal">
      <style:paragraph-properties fo:line-height="100%" fo:margin-bottom="0cm"/>
    </style:style>
    <style:style style:name="T57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84" style:family="table-row"/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2" style:family="paragraph" style:parent-style-name="Normal">
      <style:paragraph-properties fo:line-height="100%" fo:margin-bottom="0cm"/>
    </style:style>
    <style:style style:name="T57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57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3" style:family="paragraph" style:parent-style-name="Normal">
      <style:paragraph-properties fo:line-height="100%" fo:margin-bottom="0cm"/>
    </style:style>
    <style:style style:name="T57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4" style:family="paragraph" style:parent-style-name="Normal">
      <style:paragraph-properties fo:line-height="100%" fo:margin-bottom="0cm"/>
    </style:style>
    <style:style style:name="T5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85" style:family="table-row"/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5" style:family="paragraph" style:parent-style-name="Normal">
      <style:paragraph-properties fo:line-height="100%" fo:margin-bottom="0cm"/>
    </style:style>
    <style:style style:name="T5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00%" fo:margin-bottom="0cm"/>
    </style:style>
    <style:style style:name="T5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7" style:family="paragraph" style:parent-style-name="Normal">
      <style:paragraph-properties fo:line-height="100%" fo:margin-bottom="0cm"/>
    </style:style>
    <style:style style:name="T5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86" style:family="table-row"/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>
      <style:paragraph-properties fo:line-height="100%" fo:margin-bottom="0cm"/>
    </style:style>
    <style:style style:name="T5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9" style:family="paragraph" style:parent-style-name="Normal">
      <style:paragraph-properties fo:line-height="100%" fo:margin-bottom="0cm"/>
    </style:style>
    <style:style style:name="T57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0" style:family="paragraph" style:parent-style-name="Normal">
      <style:paragraph-properties fo:line-height="100%" fo:margin-bottom="0cm"/>
    </style:style>
    <style:style style:name="T5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58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2" style:family="paragraph" style:parent-style-name="Normal">
      <style:paragraph-properties fo:text-align="justify"/>
    </style:style>
    <style:style style:name="T5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83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0pt" style:font-size-asian="10pt" style:font-name-complex="Arial" style:font-size-complex="11pt" style:font-weight-complex="bold"/>
    </style:style>
    <style:style style:name="P58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0pt" style:font-size-asian="10pt" style:font-name-complex="Arial" style:font-size-complex="11pt" style:font-weight-complex="bold"/>
    </style:style>
    <style:style style:name="P587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88" style:family="paragraph" style:parent-style-name="Normal">
      <style:paragraph-properties fo:text-align="justify"/>
    </style:style>
    <style:style style:name="T588_1" style:family="text">
      <style:text-properties fo:font-size="10pt" style:font-size-asian="10pt" style:font-name-complex="Arial" style:font-size-complex="11pt" style:font-weight-complex="bold"/>
    </style:style>
    <style:style style:name="P58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90" style:family="paragraph" style:parent-style-name="Normal">
      <style:paragraph-properties fo:text-align="justify"/>
    </style:style>
    <style:style style:name="T59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590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1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592" style:family="paragraph" style:parent-style-name="Normal">
      <style:paragraph-properties fo:text-align="justify"/>
    </style:style>
    <style:style style:name="T592_1" style:family="text">
      <style:text-properties fo:font-size="10pt" style:font-size-asian="10pt"/>
    </style:style>
    <style:style style:name="P593" style:family="paragraph" style:parent-style-name="Normal">
      <style:paragraph-properties fo:text-align="justify"/>
      <style:text-properties fo:font-size="10pt" style:font-size-asian="10pt"/>
    </style:style>
    <style:style style:name="P594" style:family="paragraph" style:parent-style-name="Normal"/>
    <style:style style:name="T594_1" style:family="text">
      <style:text-properties fo:font-size="10pt" style:font-size-asian="10pt" style:text-underline-style="solid" style:text-underline-color="font-color"/>
    </style:style>
    <style:style style:name="P595" style:family="paragraph" style:parent-style-name="Normal">
      <style:text-properties fo:font-size="10pt" style:font-size-asian="10pt" style:text-underline-style="solid" style:text-underline-color="font-color"/>
    </style:style>
    <style:style style:name="P596" style:family="paragraph" style:parent-style-name="Normal">
      <style:paragraph-properties fo:text-align="justify"/>
    </style:style>
    <style:style style:name="T596_1" style:family="text">
      <style:text-properties fo:font-size="10pt" style:font-size-asian="10pt" style:font-size-complex="10pt"/>
    </style:style>
    <style:style style:name="T596_2" style:family="text">
      <style:text-properties fo:font-size="10pt" style:font-size-asian="10pt" style:font-size-complex="10pt"/>
    </style:style>
    <style:style style:name="T596_3" style:family="text">
      <style:text-properties fo:font-size="10pt" style:font-size-asian="10pt" style:font-size-complex="10pt"/>
    </style:style>
    <style:style style:name="T596_4" style:family="text">
      <style:text-properties fo:font-size="10pt" style:font-size-asian="10pt" style:font-size-complex="10pt"/>
    </style:style>
    <style:style style:name="T596_5" style:family="text">
      <style:text-properties fo:font-size="10pt" style:font-size-asian="10pt" style:font-size-complex="10pt"/>
    </style:style>
    <style:style style:name="T596_6" style:family="text">
      <style:text-properties fo:font-size="10pt" style:font-size-asian="10pt" style:font-size-complex="10pt"/>
    </style:style>
    <style:style style:name="T596_7" style:family="text">
      <style:text-properties fo:font-size="10pt" style:font-size-asian="10pt" style:font-size-complex="10pt"/>
    </style:style>
    <style:style style:name="T596_8" style:family="text">
      <style:text-properties fo:font-size="10pt" style:font-size-asian="10pt" style:font-size-complex="10pt"/>
    </style:style>
    <style:style style:name="T596_9" style:family="text">
      <style:text-properties fo:font-size="10pt" style:font-size-asian="10pt" style:font-size-complex="10pt"/>
    </style:style>
    <style:style style:name="T596_10" style:family="text">
      <style:text-properties fo:font-size="10pt" style:font-size-asian="10pt" style:font-size-complex="10pt"/>
    </style:style>
    <style:style style:name="T596_11" style:family="text">
      <style:text-properties fo:font-size="10pt" style:font-size-asian="10pt" style:font-size-complex="10pt"/>
    </style:style>
    <style:style style:name="T596_12" style:family="text">
      <style:text-properties fo:font-size="10pt" style:font-size-asian="10pt" style:font-size-complex="10pt"/>
    </style:style>
    <style:style style:name="P597" style:family="paragraph" style:parent-style-name="Normal">
      <style:paragraph-properties fo:text-align="justify"/>
      <style:text-properties fo:font-size="10pt" style:font-size-asian="10pt" style:font-size-complex="11pt"/>
    </style:style>
    <style:style style:name="P598" style:family="paragraph" style:parent-style-name="Normal">
      <style:paragraph-properties fo:text-align="justify"/>
    </style:style>
    <style:style style:name="T598_1" style:family="text">
      <style:text-properties fo:font-size="10pt" style:font-name-asian="Arial" style:font-size-asian="10pt" style:font-name-complex="Arial" style:font-size-complex="10pt"/>
    </style:style>
    <style:style style:name="T598_2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599" style:family="paragraph" style:parent-style-name="Heading_20_2" style:master-page-name="MasterPage1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99_1" style:family="text">
      <style:text-properties fo:font-style="normal" style:font-style-asian="normal"/>
    </style:style>
    <style:style style:name="P60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601" style:family="paragraph" style:parent-style-name="Normal"/>
    <style:style style:name="T601_1" style:family="text">
      <style:text-properties fo:font-size="11pt" style:font-size-asian="11pt" style:font-name-complex="Arial" style:font-size-complex="11pt" fo:font-weight="bold" style:font-weight-asian="bold"/>
    </style:style>
    <style:style style:name="T601_2" style:family="text">
      <style:text-properties fo:font-size="11pt" style:font-size-asian="11pt" style:font-name-complex="Arial" style:font-size-complex="11pt" fo:font-weight="bold" style:font-weight-asian="bold"/>
    </style:style>
    <style:style style:name="P602" style:family="paragraph" style:parent-style-name="Normal"/>
    <style:style style:name="P603" style:family="paragraph" style:parent-style-name="Normal"/>
    <style:style style:name="Table24" style:family="table">
      <style:table-properties table:align="left" style:width="26.746cm" fo:margin-left="0cm"/>
    </style:style>
    <style:style style:name="Column93" style:family="table-column">
      <style:table-column-properties style:column-width="2.992cm"/>
    </style:style>
    <style:style style:name="Column94" style:family="table-column">
      <style:table-column-properties style:column-width="6.251cm"/>
    </style:style>
    <style:style style:name="Column95" style:family="table-column">
      <style:table-column-properties style:column-width="5.75cm"/>
    </style:style>
    <style:style style:name="Column96" style:family="table-column">
      <style:table-column-properties style:column-width="5.752cm"/>
    </style:style>
    <style:style style:name="Column97" style:family="table-column">
      <style:table-column-properties style:column-width="6.001cm"/>
    </style:style>
    <style:style style:name="Row87" style:family="table-row">
      <style:table-row-properties style:min-row-height="0.61cm"/>
    </style:style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fo:font-style="italic" style:font-style-asian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>
      <style:paragraph-properties fo:line-height="100%" fo:margin-bottom="0cm"/>
    </style:style>
    <style:style style:name="T6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8" style:family="paragraph" style:parent-style-name="Normal">
      <style:paragraph-properties fo:line-height="100%" fo:margin-bottom="0cm"/>
    </style:style>
    <style:style style:name="T6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88" style:family="table-row">
      <style:table-row-properties style:min-row-height="0.61cm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9" style:family="paragraph" style:parent-style-name="Normal">
      <style:paragraph-properties fo:line-height="100%" fo:margin-bottom="0cm"/>
    </style:style>
    <style:style style:name="T609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09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0" style:family="paragraph" style:parent-style-name="Normal">
      <style:paragraph-properties fo:text-align="justify" fo:line-height="100%" fo:margin-bottom="0cm"/>
    </style:style>
    <style:style style:name="T6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1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2" style:family="paragraph" style:parent-style-name="Normal">
      <style:paragraph-properties fo:text-align="justify" fo:line-height="100%" fo:margin-bottom="0cm"/>
    </style:style>
    <style:style style:name="T6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3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4" style:family="paragraph" style:parent-style-name="Normal">
      <style:paragraph-properties fo:text-align="justify" fo:line-height="100%" fo:margin-bottom="0cm"/>
    </style:style>
    <style:style style:name="T6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5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6" style:family="paragraph" style:parent-style-name="List_20_Paragraph">
      <style:paragraph-properties fo:text-align="justify" fo:line-height="100%" fo:margin-bottom="0.423cm" fo:margin-left="0cm"/>
    </style:style>
    <style:style style:name="T6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7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8" style:family="paragraph" style:parent-style-name="List_20_Paragraph">
      <style:paragraph-properties fo:text-align="justify" fo:line-height="100%" fo:margin-bottom="0.423cm" fo:margin-left="0cm"/>
    </style:style>
    <style:style style:name="T6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19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0" style:family="paragraph" style:parent-style-name="List_20_Paragraph">
      <style:paragraph-properties fo:text-align="justify" fo:line-height="100%" fo:margin-bottom="0.423cm" fo:margin-left="0cm"/>
    </style:style>
    <style:style style:name="T6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1" style:family="paragraph" style:parent-style-name="List_20_Paragraph">
      <style:paragraph-properties fo:text-align="justify" fo:line-height="100%" fo:margin-bottom="0.423cm" fo:margin-left="0cm"/>
    </style:style>
    <style:style style:name="T6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2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3" style:family="paragraph" style:parent-style-name="List_20_Paragraph">
      <style:paragraph-properties fo:text-align="justify" fo:line-height="100%" fo:margin-bottom="0.423cm" fo:margin-left="0cm"/>
    </style:style>
    <style:style style:name="T6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4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5" style:family="paragraph" style:parent-style-name="List_20_Paragraph">
      <style:paragraph-properties fo:text-align="justify" fo:line-height="100%" fo:margin-bottom="0.423cm" fo:margin-left="0cm"/>
    </style:style>
    <style:style style:name="T6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6" style:family="paragraph" style:parent-style-name="List_20_Paragraph">
      <style:paragraph-properties fo:text-align="justify" fo:line-height="100%" fo:margin-bottom="0.423cm" fo:margin-left="0cm"/>
    </style:style>
    <style:style style:name="T6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7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8" style:family="paragraph" style:parent-style-name="List_20_Paragraph">
      <style:paragraph-properties fo:text-align="justify" fo:line-height="100%" fo:margin-bottom="0.423cm" fo:margin-left="0cm"/>
    </style:style>
    <style:style style:name="T6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29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0" style:family="paragraph" style:parent-style-name="List_20_Paragraph">
      <style:paragraph-properties fo:text-align="justify" fo:line-height="100%" fo:margin-bottom="0.423cm" fo:margin-left="0cm"/>
    </style:style>
    <style:style style:name="T6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1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2" style:family="paragraph" style:parent-style-name="List_20_Paragraph">
      <style:paragraph-properties fo:text-align="justify" fo:line-height="100%" fo:margin-bottom="0.423cm" fo:margin-left="0cm"/>
    </style:style>
    <style:style style:name="T6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89" style:family="table-row">
      <style:table-row-properties style:min-row-height="0.591cm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3" style:family="paragraph" style:parent-style-name="Normal">
      <style:paragraph-properties fo:line-height="100%" fo:margin-bottom="0cm"/>
    </style:style>
    <style:style style:name="T633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33_2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33_3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>
      <style:paragraph-properties fo:text-align="justify" fo:line-height="100%" fo:margin-bottom="0cm"/>
    </style:style>
    <style:style style:name="T6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5" style:family="paragraph" style:parent-style-name="Normal">
      <style:paragraph-properties fo:text-align="justify" fo:line-height="100%" fo:margin-bottom="0cm"/>
    </style:style>
    <style:style style:name="T6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6" style:family="paragraph" style:parent-style-name="Normal">
      <style:paragraph-properties fo:text-align="justify" fo:line-height="100%" fo:margin-bottom="0cm"/>
    </style:style>
    <style:style style:name="T6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7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38" style:family="paragraph" style:parent-style-name="Normal">
      <style:paragraph-properties fo:text-align="justify" fo:line-height="100%" fo:margin-bottom="0cm"/>
    </style:style>
    <style:style style:name="T6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9" style:family="paragraph" style:parent-style-name="Normal">
      <style:paragraph-properties fo:text-align="justify" fo:line-height="100%" fo:margin-bottom="0cm"/>
    </style:style>
    <style:style style:name="T6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0" style:family="table-row">
      <style:table-row-properties style:min-row-height="0.61cm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40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>
      <style:paragraph-properties fo:text-align="justify" fo:line-height="100%" fo:margin-bottom="0cm"/>
    </style:style>
    <style:style style:name="T6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4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2" style:family="paragraph" style:parent-style-name="Normal">
      <style:paragraph-properties fo:text-align="justify" fo:line-height="100%" fo:margin-bottom="0cm"/>
    </style:style>
    <style:style style:name="T6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3" style:family="paragraph" style:parent-style-name="Normal">
      <style:paragraph-properties fo:text-align="justify" fo:line-height="100%" fo:margin-bottom="0cm"/>
    </style:style>
    <style:style style:name="T6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4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5" style:family="paragraph" style:parent-style-name="Normal">
      <style:paragraph-properties fo:text-align="justify" fo:line-height="100%" fo:margin-bottom="0cm"/>
    </style:style>
    <style:style style:name="T6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6" style:family="paragraph" style:parent-style-name="Normal">
      <style:paragraph-properties fo:text-align="justify" fo:line-height="100%" fo:margin-bottom="0cm"/>
    </style:style>
    <style:style style:name="T6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1" style:family="table-row">
      <style:table-row-properties style:min-row-height="0.61cm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47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List_20_Paragraph">
      <style:paragraph-properties fo:text-align="justify" fo:line-height="100%" fo:margin-bottom="0.423cm" fo:margin-left="0cm"/>
    </style:style>
    <style:style style:name="T6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49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0" style:family="paragraph" style:parent-style-name="List_20_Paragraph">
      <style:paragraph-properties fo:text-align="justify" fo:line-height="100%" fo:margin-bottom="0.423cm" fo:margin-left="0cm"/>
    </style:style>
    <style:style style:name="T6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1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2" style:family="paragraph" style:parent-style-name="List_20_Paragraph">
      <style:paragraph-properties fo:text-align="justify" fo:line-height="100%" fo:margin-bottom="0.423cm" fo:margin-left="0cm"/>
    </style:style>
    <style:style style:name="T6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3" style:family="paragraph" style:parent-style-name="List_20_Paragraph">
      <style:paragraph-properties fo:text-align="justify" fo:line-height="100%" fo:margin-bottom="0.423cm" fo:margin-left="0cm"/>
    </style:style>
    <style:style style:name="T6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4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5" style:family="paragraph" style:parent-style-name="List_20_Paragraph">
      <style:paragraph-properties fo:text-align="justify" fo:line-height="100%" fo:margin-bottom="0.423cm" fo:margin-left="0cm"/>
    </style:style>
    <style:style style:name="T6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6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7" style:family="paragraph" style:parent-style-name="List_20_Paragraph">
      <style:paragraph-properties fo:text-align="justify" fo:line-height="100%" fo:margin-bottom="0.423cm" fo:margin-left="0cm"/>
    </style:style>
    <style:style style:name="T6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List_20_Paragraph">
      <style:paragraph-properties fo:text-align="justify" fo:line-height="100%" fo:margin-bottom="0.423cm" fo:margin-left="0cm"/>
    </style:style>
    <style:style style:name="T6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9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0" style:family="paragraph" style:parent-style-name="List_20_Paragraph">
      <style:paragraph-properties fo:text-align="justify" fo:line-height="100%" fo:margin-bottom="0.423cm" fo:margin-left="0cm"/>
    </style:style>
    <style:style style:name="T6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1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2" style:family="paragraph" style:parent-style-name="List_20_Paragraph">
      <style:paragraph-properties fo:text-align="justify" fo:line-height="100%" fo:margin-bottom="0.423cm" fo:margin-left="0cm"/>
    </style:style>
    <style:style style:name="T6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3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4" style:family="paragraph" style:parent-style-name="List_20_Paragraph">
      <style:paragraph-properties fo:text-align="justify" fo:line-height="100%" fo:margin-bottom="0.423cm" fo:margin-left="0cm"/>
    </style:style>
    <style:style style:name="T6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List_20_Paragraph">
      <style:paragraph-properties fo:text-align="justify" fo:line-height="100%" fo:margin-bottom="0.423cm" fo:margin-left="0cm"/>
    </style:style>
    <style:style style:name="T6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6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7" style:family="paragraph" style:parent-style-name="List_20_Paragraph">
      <style:paragraph-properties fo:text-align="justify" fo:line-height="100%" fo:margin-bottom="0.423cm" fo:margin-left="0cm"/>
    </style:style>
    <style:style style:name="T6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8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9" style:family="paragraph" style:parent-style-name="List_20_Paragraph">
      <style:paragraph-properties fo:text-align="justify" fo:line-height="100%" fo:margin-bottom="0.423cm" fo:margin-left="0cm"/>
    </style:style>
    <style:style style:name="T6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70" style:family="paragraph" style:parent-style-name="List_20_Paragraph">
      <style:paragraph-properties fo:text-align="justify" fo:line-height="100%" fo:margin-bottom="0.423cm" fo:margin-left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71" style:family="paragraph" style:parent-style-name="List_20_Paragraph">
      <style:paragraph-properties fo:text-align="justify" fo:line-height="100%" fo:margin-bottom="0.423cm" fo:margin-left="0cm"/>
    </style:style>
    <style:style style:name="T6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2" style:family="table-row">
      <style:table-row-properties style:min-row-height="3.233cm"/>
    </style:style>
    <style:style style:name="Cell3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2" style:family="paragraph" style:parent-style-name="Normal">
      <style:paragraph-properties fo:line-height="100%" fo:margin-bottom="0cm"/>
    </style:style>
    <style:style style:name="T672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72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">
      <style:paragraph-properties fo:text-align="justify" fo:line-height="100%" fo:margin-bottom="0cm"/>
    </style:style>
    <style:style style:name="T6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>
      <style:paragraph-properties fo:text-align="justify" fo:line-height="100%" fo:margin-bottom="0cm"/>
    </style:style>
    <style:style style:name="T6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5" style:family="paragraph" style:parent-style-name="Normal">
      <style:paragraph-properties fo:text-align="justify" fo:line-height="100%" fo:margin-bottom="0cm"/>
    </style:style>
    <style:style style:name="T6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6" style:family="paragraph" style:parent-style-name="Normal">
      <style:paragraph-properties fo:text-align="justify" fo:line-height="100%" fo:margin-bottom="0cm"/>
    </style:style>
    <style:style style:name="T6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3" style:family="table-row">
      <style:table-row-properties style:min-row-height="1.233cm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>
      <style:paragraph-properties fo:line-height="100%" fo:margin-bottom="0cm"/>
    </style:style>
    <style:style style:name="T677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77_2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77_3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8" style:family="paragraph" style:parent-style-name="Normal">
      <style:paragraph-properties fo:text-align="justify" fo:line-height="100%" fo:margin-bottom="0cm"/>
    </style:style>
    <style:style style:name="T6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79" style:family="paragraph" style:parent-style-name="Normal">
      <style:paragraph-properties fo:text-align="justify" fo:line-height="100%" fo:margin-bottom="0cm" fo:margin-left="0.63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0" style:family="paragraph" style:parent-style-name="Normal">
      <style:paragraph-properties fo:text-align="justify" fo:line-height="100%" fo:margin-bottom="0cm"/>
    </style:style>
    <style:style style:name="T6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>
      <style:paragraph-properties fo:text-align="justify" fo:line-height="100%" fo:margin-bottom="0cm"/>
    </style:style>
    <style:style style:name="T6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8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2" style:family="paragraph" style:parent-style-name="Normal">
      <style:paragraph-properties fo:text-align="justify" fo:line-height="100%" fo:margin-bottom="0cm" fo:margin-left="0.63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3" style:family="paragraph" style:parent-style-name="Normal">
      <style:paragraph-properties fo:text-align="justify" fo:line-height="100%" fo:margin-bottom="0cm"/>
    </style:style>
    <style:style style:name="T6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>
      <style:paragraph-properties fo:text-align="justify" fo:line-height="100%" fo:margin-bottom="0cm"/>
    </style:style>
    <style:style style:name="T6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5" style:family="paragraph" style:parent-style-name="Normal">
      <style:paragraph-properties fo:text-align="justify" fo:line-height="100%" fo:margin-bottom="0cm" fo:margin-left="0.63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6" style:family="paragraph" style:parent-style-name="Normal">
      <style:paragraph-properties fo:text-align="justify" fo:line-height="100%" fo:margin-bottom="0cm"/>
    </style:style>
    <style:style style:name="T6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7" style:family="paragraph" style:parent-style-name="Normal">
      <style:paragraph-properties fo:text-align="justify" fo:line-height="100%" fo:margin-bottom="0cm"/>
    </style:style>
    <style:style style:name="T6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6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8" style:family="paragraph" style:parent-style-name="Normal">
      <style:paragraph-properties fo:text-align="justify" fo:line-height="100%" fo:margin-bottom="0cm" fo:margin-left="0.635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89" style:family="paragraph" style:parent-style-name="Normal">
      <style:paragraph-properties fo:text-align="justify" fo:line-height="100%" fo:margin-bottom="0cm"/>
    </style:style>
    <style:style style:name="T6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4" style:family="table-row">
      <style:table-row-properties style:min-row-height="0.61cm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>
      <style:paragraph-properties fo:line-height="100%" fo:margin-bottom="0cm"/>
    </style:style>
    <style:style style:name="T690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690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1" style:family="paragraph" style:parent-style-name="Normal">
      <style:paragraph-properties fo:text-align="justify" fo:line-height="100%" fo:margin-bottom="0cm"/>
    </style:style>
    <style:style style:name="T6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2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3" style:family="paragraph" style:parent-style-name="Normal">
      <style:paragraph-properties fo:text-align="justify" fo:line-height="100%" fo:margin-bottom="0cm"/>
    </style:style>
    <style:style style:name="T6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4" style:family="paragraph" style:parent-style-name="Normal">
      <style:paragraph-properties fo:text-align="justify" fo:line-height="100%" fo:margin-bottom="0cm"/>
    </style:style>
    <style:style style:name="T6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>
      <style:paragraph-properties fo:text-align="justify" fo:line-height="100%" fo:margin-bottom="0cm"/>
    </style:style>
    <style:style style:name="T6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6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7" style:family="paragraph" style:parent-style-name="Normal">
      <style:paragraph-properties fo:text-align="justify" fo:line-height="100%" fo:margin-bottom="0cm"/>
    </style:style>
    <style:style style:name="T6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text-align="justify" fo:line-height="100%" fo:margin-bottom="0cm"/>
    </style:style>
    <style:style style:name="T6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99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0" style:family="paragraph" style:parent-style-name="Normal">
      <style:paragraph-properties fo:text-align="justify" fo:line-height="100%" fo:margin-bottom="0cm"/>
    </style:style>
    <style:style style:name="T7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5" style:family="table-row">
      <style:table-row-properties style:min-row-height="0.61cm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1" style:family="paragraph" style:parent-style-name="Normal">
      <style:paragraph-properties fo:line-height="100%" fo:margin-bottom="0cm"/>
    </style:style>
    <style:style style:name="T701_1" style:family="text" style:parent-style-name="normaltextrun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T701_2" style:family="text" style:parent-style-name="eop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>
      <style:paragraph-properties fo:text-align="justify" fo:line-height="100%" fo:margin-bottom="0cm"/>
    </style:style>
    <style:style style:name="T7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3" style:family="paragraph" style:parent-style-name="Normal">
      <style:paragraph-properties fo:text-align="justify" fo:line-height="100%" fo:margin-bottom="0cm"/>
    </style:style>
    <style:style style:name="T7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70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>
      <style:paragraph-properties fo:text-align="justify" fo:line-height="100%" fo:margin-bottom="0cm"/>
    </style:style>
    <style:style style:name="T7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5" style:family="paragraph" style:parent-style-name="Normal">
      <style:paragraph-properties fo:text-align="justify" fo:line-height="100%" fo:margin-bottom="0cm"/>
    </style:style>
    <style:style style:name="T7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96" style:family="table-row">
      <style:table-row-properties style:min-row-height="5.484cm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>
      <style:paragraph-properties fo:line-height="100%" fo:margin-bottom="0cm"/>
    </style:style>
    <style:style style:name="T706_1" style:family="text">
      <style:text-properties fo:font-style="italic" style:font-style-asian="italic" style:font-style-complex="italic" style:font-name="Aptos" fo:font-size="12pt" style:font-name-asian="Times New Roman" style:font-size-asian="12pt" style:font-name-complex="Segoe UI" style:font-size-complex="12pt" fo:language="en" fo:language-asian="en" fo:language-complex="ar" fo:country="GB" fo:country-asian="GB" fo:country-complex="SA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7" style:family="paragraph" style:parent-style-name="Normal">
      <style:paragraph-properties fo:text-align="justify" fo:line-height="100%" fo:margin-bottom="0cm"/>
    </style:style>
    <style:style style:name="T7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8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09" style:family="paragraph" style:parent-style-name="Normal">
      <style:paragraph-properties fo:text-align="justify" fo:line-height="100%" fo:margin-bottom="0cm"/>
    </style:style>
    <style:style style:name="T7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>
      <style:paragraph-properties fo:text-align="justify" fo:line-height="100%" fo:margin-bottom="0cm"/>
    </style:style>
    <style:style style:name="T7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1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2" style:family="paragraph" style:parent-style-name="Normal">
      <style:paragraph-properties fo:text-align="justify" fo:line-height="100%" fo:margin-bottom="0cm"/>
    </style:style>
    <style:style style:name="T7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3" style:family="paragraph" style:parent-style-name="Normal">
      <style:paragraph-properties fo:text-align="justify" fo:line-height="100%" fo:margin-bottom="0cm"/>
    </style:style>
    <style:style style:name="T7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4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5" style:family="paragraph" style:parent-style-name="Normal">
      <style:paragraph-properties fo:text-align="justify" fo:line-height="100%" fo:margin-bottom="0cm"/>
    </style:style>
    <style:style style:name="T7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>
      <style:paragraph-properties fo:text-align="justify" fo:line-height="100%" fo:margin-bottom="0cm"/>
    </style:style>
    <style:style style:name="T7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7" style:family="paragraph" style:parent-style-name="Normal">
      <style:paragraph-properties fo:text-align="justify"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8" style:family="paragraph" style:parent-style-name="Normal">
      <style:paragraph-properties fo:text-align="justify" fo:line-height="100%" fo:margin-bottom="0cm"/>
    </style:style>
    <style:style style:name="T7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71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2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21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2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72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724" style:family="paragraph" style:parent-style-name="Normal" style:master-page-name="MasterPage2"/>
    <style:style style:name="T724_1" style:family="text">
      <style:text-properties fo:font-size="11pt" style:font-size-asian="11pt" style:font-name-complex="Arial" style:font-size-complex="11pt" fo:language-asian="en" fo:country-asian="GB" fo:font-weight="bold" style:font-weight-asian="bold"/>
    </style:style>
    <style:style style:name="P725" style:family="paragraph" style:parent-style-name="Normal">
      <style:paragraph-properties fo:margin-top="0.071cm"/>
      <style:text-properties fo:color="#0070c0" fo:font-size="10pt" style:font-size-asian="10pt" style:font-name-complex="Arial" style:font-size-complex="10pt" style:font-weight-complex="bold"/>
    </style:style>
    <style:style style:name="P726" style:family="paragraph" style:parent-style-name="Normal">
      <style:paragraph-properties fo:text-align="justify" fo:margin-top="0.071cm"/>
    </style:style>
    <style:style style:name="T726_1" style:family="text">
      <style:text-properties fo:font-size="10pt" style:font-size-asian="10pt" style:font-name-complex="Arial" style:font-size-complex="10pt"/>
    </style:style>
    <style:style style:name="T726_2" style:family="text">
      <style:text-properties fo:font-size="10pt" style:font-size-asian="10pt" style:font-name-complex="Arial" style:font-size-complex="10pt"/>
    </style:style>
    <style:style style:name="T726_3" style:family="text">
      <style:text-properties fo:font-size="10pt" style:font-size-asian="10pt" style:font-name-complex="Arial" style:font-size-complex="10pt"/>
    </style:style>
    <style:style style:name="T726_4" style:family="text">
      <style:text-properties fo:font-size="10pt" style:font-size-asian="10pt" style:font-name-complex="Arial" style:font-size-complex="10pt"/>
    </style:style>
    <style:style style:name="T726_5" style:family="text">
      <style:text-properties fo:font-size="10pt" style:font-size-asian="10pt" style:font-name-complex="Arial" style:font-size-complex="10pt"/>
    </style:style>
    <style:style style:name="T726_6" style:family="text">
      <style:text-properties fo:font-size="10pt" style:font-size-asian="10pt" style:font-name-complex="Arial" style:font-size-complex="10pt"/>
    </style:style>
    <style:style style:name="T726_7" style:family="text">
      <style:text-properties fo:font-size="10pt" style:font-size-asian="10pt" style:font-name-complex="Arial" style:font-size-complex="10pt"/>
    </style:style>
    <style:style style:name="T726_8" style:family="text">
      <style:text-properties fo:font-size="10pt" style:font-size-asian="10pt" style:font-name-complex="Arial" style:font-size-complex="10pt"/>
    </style:style>
    <style:style style:name="T726_9" style:family="text">
      <style:text-properties fo:font-size="10pt" style:font-size-asian="10pt" style:font-name-complex="Arial" style:font-size-complex="10pt"/>
    </style:style>
    <style:style style:name="T726_10" style:family="text">
      <style:text-properties fo:font-size="10pt" style:font-size-asian="10pt" style:font-name-complex="Arial" style:font-size-complex="10pt"/>
    </style:style>
    <style:style style:name="T726_11" style:family="text">
      <style:text-properties fo:font-size="10pt" style:font-size-asian="10pt" style:font-name-complex="Arial" style:font-size-complex="10pt"/>
    </style:style>
    <style:style style:name="T726_12" style:family="text">
      <style:text-properties fo:font-size="10pt" style:font-size-asian="10pt" style:font-name-complex="Arial" style:font-size-complex="10pt"/>
    </style:style>
    <style:style style:name="T726_13" style:family="text">
      <style:text-properties fo:font-size="10pt" style:font-size-asian="10pt" style:font-name-complex="Arial" style:font-size-complex="10pt"/>
    </style:style>
    <style:style style:name="T726_14" style:family="text">
      <style:text-properties fo:font-size="10pt" style:font-size-asian="10pt" style:font-name-complex="Arial" style:font-size-complex="10pt"/>
    </style:style>
    <style:style style:name="T726_15" style:family="text">
      <style:text-properties fo:font-size="10pt" style:font-size-asian="10pt" style:font-name-complex="Arial" style:font-size-complex="10pt"/>
    </style:style>
    <style:style style:name="T726_16" style:family="text">
      <style:text-properties fo:font-size="10pt" style:font-size-asian="10pt" style:font-name-complex="Arial" style:font-size-complex="10pt"/>
    </style:style>
    <style:style style:name="T726_17" style:family="text">
      <style:text-properties fo:font-size="10pt" style:font-size-asian="10pt" style:font-name-complex="Arial" style:font-size-complex="10pt"/>
    </style:style>
    <style:style style:name="T726_18" style:family="text">
      <style:text-properties fo:font-size="10pt" style:font-size-asian="10pt" style:font-name-complex="Arial" style:font-size-complex="10pt"/>
    </style:style>
    <style:style style:name="T726_19" style:family="text">
      <style:text-properties fo:font-size="10pt" style:font-size-asian="10pt" style:font-name-complex="Arial" style:font-size-complex="10pt"/>
    </style:style>
    <style:style style:name="T726_20" style:family="text">
      <style:text-properties fo:font-size="10pt" style:font-size-asian="10pt" style:font-name-complex="Arial" style:font-size-complex="10pt"/>
    </style:style>
    <style:style style:name="T726_21" style:family="text">
      <style:text-properties fo:font-size="10pt" style:font-size-asian="10pt" style:font-name-complex="Arial" style:font-size-complex="10pt"/>
    </style:style>
    <style:style style:name="T726_22" style:family="text">
      <style:text-properties fo:font-size="10pt" style:font-size-asian="10pt" style:font-name-complex="Arial" style:font-size-complex="10pt"/>
    </style:style>
    <style:style style:name="T726_23" style:family="text">
      <style:text-properties fo:font-size="10pt" style:font-size-asian="10pt" style:font-name-complex="Arial" style:font-size-complex="10pt"/>
    </style:style>
    <style:style style:name="T726_24" style:family="text">
      <style:text-properties fo:font-size="10pt" style:font-size-asian="10pt" style:font-name-complex="Arial" style:font-size-complex="10pt"/>
    </style:style>
    <style:style style:name="T726_25" style:family="text">
      <style:text-properties fo:font-size="10pt" style:font-size-asian="10pt" style:font-name-complex="Arial" style:font-size-complex="10pt"/>
    </style:style>
    <style:style style:name="T726_26" style:family="text">
      <style:text-properties fo:font-size="10pt" style:font-size-asian="10pt" style:font-name-complex="Arial" style:font-size-complex="10pt"/>
    </style:style>
    <style:style style:name="T726_27" style:family="text">
      <style:text-properties fo:font-size="10pt" style:font-size-asian="10pt" style:font-name-complex="Arial" style:font-size-complex="10pt"/>
    </style:style>
    <style:style style:name="T726_28" style:family="text">
      <style:text-properties fo:font-size="10pt" style:font-size-asian="10pt" style:font-name-complex="Arial" style:font-size-complex="10pt"/>
    </style:style>
    <style:style style:name="P727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28" style:family="paragraph" style:parent-style-name="Normal">
      <style:paragraph-properties fo:text-align="justify" fo:margin-top="0.071cm"/>
    </style:style>
    <style:style style:name="T728_1" style:family="text">
      <style:text-properties fo:font-size="10pt" style:font-size-asian="10pt" style:font-name-complex="Arial" style:font-size-complex="10pt"/>
    </style:style>
    <style:style style:name="T728_2" style:family="text">
      <style:text-properties fo:font-size="10pt" style:font-size-asian="10pt" style:font-name-complex="Arial" style:font-size-complex="10pt"/>
    </style:style>
    <style:style style:name="T728_3" style:family="text">
      <style:text-properties fo:font-size="10pt" style:font-size-asian="10pt" style:font-name-complex="Arial" style:font-size-complex="10pt"/>
    </style:style>
    <style:style style:name="T728_4" style:family="text">
      <style:text-properties fo:font-size="10pt" style:font-size-asian="10pt" style:font-name-complex="Arial" style:font-size-complex="10pt"/>
    </style:style>
    <style:style style:name="T728_5" style:family="text">
      <style:text-properties fo:font-size="10pt" style:font-size-asian="10pt" style:font-name-complex="Arial" style:font-size-complex="10pt"/>
    </style:style>
    <style:style style:name="T728_6" style:family="text">
      <style:text-properties fo:font-size="10pt" style:font-size-asian="10pt" style:font-name-complex="Arial" style:font-size-complex="10pt"/>
    </style:style>
    <style:style style:name="T728_7" style:family="text">
      <style:text-properties fo:font-size="10pt" style:font-size-asian="10pt" style:font-name-complex="Arial" style:font-size-complex="10pt"/>
    </style:style>
    <style:style style:name="T728_8" style:family="text">
      <style:text-properties fo:font-size="10pt" style:font-size-asian="10pt" style:font-name-complex="Arial" style:font-size-complex="10pt"/>
    </style:style>
    <style:style style:name="T728_9" style:family="text">
      <style:text-properties fo:font-size="10pt" style:font-size-asian="10pt" style:font-name-complex="Arial" style:font-size-complex="10pt"/>
    </style:style>
    <style:style style:name="T728_10" style:family="text">
      <style:text-properties fo:font-size="10pt" style:font-size-asian="10pt" style:font-name-complex="Arial" style:font-size-complex="10pt"/>
    </style:style>
    <style:style style:name="T728_11" style:family="text">
      <style:text-properties fo:font-size="10pt" style:font-size-asian="10pt" style:font-name-complex="Arial" style:font-size-complex="10pt"/>
    </style:style>
    <style:style style:name="T728_12" style:family="text">
      <style:text-properties fo:font-size="10pt" style:font-size-asian="10pt" style:font-name-complex="Arial" style:font-size-complex="10pt"/>
    </style:style>
    <style:style style:name="T728_13" style:family="text">
      <style:text-properties fo:font-size="10pt" style:font-size-asian="10pt" style:font-name-complex="Arial" style:font-size-complex="10pt"/>
    </style:style>
    <style:style style:name="T728_14" style:family="text">
      <style:text-properties fo:font-size="10pt" style:font-size-asian="10pt" style:font-name-complex="Arial" style:font-size-complex="10pt"/>
    </style:style>
    <style:style style:name="T728_15" style:family="text">
      <style:text-properties fo:font-size="10pt" style:font-size-asian="10pt" style:font-name-complex="Arial" style:font-size-complex="10pt"/>
    </style:style>
    <style:style style:name="T728_16" style:family="text">
      <style:text-properties fo:font-size="10pt" style:font-size-asian="10pt" style:font-name-complex="Arial" style:font-size-complex="10pt"/>
    </style:style>
    <style:style style:name="P729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30" style:family="paragraph" style:parent-style-name="Normal">
      <style:paragraph-properties fo:text-align="justify" fo:margin-top="0.071cm"/>
    </style:style>
    <style:style style:name="T730_1" style:family="text">
      <style:text-properties fo:font-size="10pt" style:font-size-asian="10pt" style:font-name-complex="Arial" style:font-size-complex="10pt"/>
    </style:style>
    <style:style style:name="T730_2" style:family="text">
      <style:text-properties fo:font-size="10pt" style:font-size-asian="10pt" style:font-name-complex="Arial" style:font-size-complex="10pt"/>
    </style:style>
    <style:style style:name="T730_3" style:family="text">
      <style:text-properties fo:font-size="10pt" style:font-size-asian="10pt" style:font-name-complex="Arial" style:font-size-complex="10pt"/>
    </style:style>
    <style:style style:name="T730_4" style:family="text">
      <style:text-properties fo:font-size="10pt" style:font-size-asian="10pt" style:font-name-complex="Arial" style:font-size-complex="10pt"/>
    </style:style>
    <style:style style:name="T730_5" style:family="text">
      <style:text-properties fo:font-size="10pt" style:font-size-asian="10pt" style:font-name-complex="Arial" style:font-size-complex="10pt"/>
    </style:style>
    <style:style style:name="T730_6" style:family="text">
      <style:text-properties fo:font-size="10pt" style:font-size-asian="10pt" style:font-name-complex="Arial" style:font-size-complex="10pt"/>
    </style:style>
    <style:style style:name="T730_7" style:family="text">
      <style:text-properties fo:font-size="10pt" style:font-size-asian="10pt" style:font-name-complex="Arial" style:font-size-complex="10pt"/>
    </style:style>
    <style:style style:name="T730_8" style:family="text">
      <style:text-properties fo:font-size="10pt" style:font-size-asian="10pt" style:font-name-complex="Arial" style:font-size-complex="10pt"/>
    </style:style>
    <style:style style:name="T730_9" style:family="text">
      <style:text-properties fo:font-size="10pt" style:font-size-asian="10pt" style:font-name-complex="Arial" style:font-size-complex="10pt"/>
    </style:style>
    <style:style style:name="T730_10" style:family="text">
      <style:text-properties fo:font-size="10pt" style:font-size-asian="10pt" style:font-name-complex="Arial" style:font-size-complex="10pt"/>
    </style:style>
    <style:style style:name="T730_11" style:family="text">
      <style:text-properties fo:font-size="10pt" style:font-size-asian="10pt" style:font-name-complex="Arial" style:font-size-complex="10pt"/>
    </style:style>
    <style:style style:name="T730_12" style:family="text">
      <style:text-properties fo:font-size="10pt" style:font-size-asian="10pt" style:font-name-complex="Arial" style:font-size-complex="10pt"/>
    </style:style>
    <style:style style:name="T730_13" style:family="text">
      <style:text-properties fo:font-size="10pt" style:font-size-asian="10pt" style:font-name-complex="Arial" style:font-size-complex="10pt"/>
    </style:style>
    <style:style style:name="T730_14" style:family="text">
      <style:text-properties fo:font-size="10pt" style:font-size-asian="10pt" style:font-name-complex="Arial" style:font-size-complex="10pt"/>
    </style:style>
    <style:style style:name="T730_15" style:family="text">
      <style:text-properties fo:font-size="10pt" style:font-size-asian="10pt" style:font-name-complex="Arial" style:font-size-complex="10pt"/>
    </style:style>
    <style:style style:name="T730_16" style:family="text">
      <style:text-properties fo:font-size="10pt" style:font-size-asian="10pt" style:font-name-complex="Arial" style:font-size-complex="10pt"/>
    </style:style>
    <style:style style:name="T730_17" style:family="text">
      <style:text-properties fo:font-size="10pt" style:font-size-asian="10pt" style:font-name-complex="Arial" style:font-size-complex="10pt"/>
    </style:style>
    <style:style style:name="P731" style:family="paragraph" style:parent-style-name="Normal">
      <style:paragraph-properties fo:margin-top="0.071cm" fo:margin-bottom="0.071cm"/>
      <style:text-properties fo:color="#0070c0" fo:font-size="10pt" style:font-size-asian="10pt" style:font-name-complex="Arial" style:font-size-complex="10pt" style:font-weight-complex="bold"/>
    </style:style>
    <style:style style:name="Table25" style:family="table">
      <style:table-properties table:align="left" style:width="16.244cm" fo:margin-left="0cm"/>
    </style:style>
    <style:style style:name="Column98" style:family="table-column">
      <style:table-column-properties style:column-width="2.979cm"/>
    </style:style>
    <style:style style:name="Column99" style:family="table-column">
      <style:table-column-properties style:column-width="13.264cm"/>
    </style:style>
    <style:style style:name="Row97" style:family="table-row">
      <style:table-row-properties style:min-row-height="0.376cm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2" style:family="paragraph" style:parent-style-name="Normal">
      <style:paragraph-properties fo:line-height="100%" fo:margin-top="0.071cm" fo:margin-bottom="0.071cm"/>
    </style:style>
    <style:style style:name="T73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3" style:family="paragraph" style:parent-style-name="Normal">
      <style:paragraph-properties fo:line-height="100%" fo:margin-top="0.071cm" fo:margin-bottom="0.071cm"/>
    </style:style>
    <style:style style:name="T7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33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98" style:family="table-row">
      <style:table-row-properties style:min-row-height="0.385cm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>
      <style:paragraph-properties fo:line-height="100%" fo:margin-top="0.071cm" fo:margin-bottom="0.071cm"/>
    </style:style>
    <style:style style:name="T73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>
      <style:paragraph-properties fo:line-height="100%" fo:margin-top="0.071cm"/>
    </style:style>
    <style:style style:name="T73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5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5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35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36" style:family="paragraph" style:parent-style-name="Normal">
      <style:paragraph-properties fo:line-height="100%" fo:margin-top="0.071cm" fo:margin-bottom="0.071cm"/>
    </style:style>
    <style:style style:name="T73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99" style:family="table-row">
      <style:table-row-properties style:min-row-height="0.376cm"/>
    </style:style>
    <style:style style:name="Cell3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7" style:family="paragraph" style:parent-style-name="Normal">
      <style:paragraph-properties fo:line-height="100%" fo:margin-top="0.071cm" fo:margin-bottom="0.071cm"/>
    </style:style>
    <style:style style:name="T73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>
      <style:paragraph-properties fo:line-height="100%" fo:margin-top="0.071cm" fo:margin-bottom="0.071cm"/>
    </style:style>
    <style:style style:name="T73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3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3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0" style:family="table-row">
      <style:table-row-properties style:min-row-height="0.385cm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>
      <style:paragraph-properties fo:line-height="100%" fo:margin-top="0.071cm" fo:margin-bottom="0.071cm"/>
    </style:style>
    <style:style style:name="T73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0" style:family="paragraph" style:parent-style-name="Normal">
      <style:paragraph-properties fo:line-height="100%" fo:margin-top="0.071cm" fo:margin-bottom="0.071cm"/>
    </style:style>
    <style:style style:name="T7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0_3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style:font-weight-complex="bold"/>
    </style:style>
    <style:style style:name="T740_4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style:font-weight-complex="bold"/>
    </style:style>
    <style:style style:name="T740_5" style:family="text">
      <style:text-properties style:font-name="Arial" fo:font-size="10pt" style:font-name-asian="Times New Roman" style:font-size-asian="10pt" style:font-name-complex="Arial" style:font-size-complex="10pt" fo:language="fr" fo:language-asian="en" fo:language-complex="ar" fo:country="FR" fo:country-asian="GB" fo:country-complex="SA" style:font-weight-complex="bold"/>
    </style:style>
    <style:style style:name="T740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0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0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1" style:family="table-row">
      <style:table-row-properties style:min-row-height="0.385cm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>
      <style:paragraph-properties fo:line-height="100%" fo:margin-top="0.071cm" fo:margin-bottom="0.071cm"/>
    </style:style>
    <style:style style:name="T74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2" style:family="paragraph" style:parent-style-name="Normal">
      <style:paragraph-properties fo:line-height="100%" fo:margin-top="0.071cm" fo:margin-bottom="0.071cm"/>
    </style:style>
    <style:style style:name="T7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2" style:family="table-row">
      <style:table-row-properties style:min-row-height="0.385cm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3" style:family="paragraph" style:parent-style-name="Normal">
      <style:paragraph-properties fo:line-height="100%" fo:margin-top="0.071cm" fo:margin-bottom="0.071cm"/>
    </style:style>
    <style:style style:name="T74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4" style:family="paragraph" style:parent-style-name="Normal">
      <style:paragraph-properties fo:line-height="100%" fo:margin-top="0.071cm" fo:margin-bottom="0.071cm"/>
    </style:style>
    <style:style style:name="T74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4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4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3" style:family="table-row">
      <style:table-row-properties style:min-row-height="0.385cm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>
      <style:paragraph-properties fo:line-height="100%" fo:margin-top="0.071cm" fo:margin-bottom="0.071cm"/>
    </style:style>
    <style:style style:name="T74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>
      <style:paragraph-properties fo:line-height="100%" fo:margin-top="0.071cm" fo:margin-bottom="0.071cm"/>
    </style:style>
    <style:style style:name="T74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6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6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6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6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6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4" style:family="table-row">
      <style:table-row-properties style:min-row-height="0.385cm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>
      <style:paragraph-properties fo:line-height="100%" fo:margin-top="0.071cm" fo:margin-bottom="0.071cm"/>
    </style:style>
    <style:style style:name="T747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8" style:family="paragraph" style:parent-style-name="Normal">
      <style:paragraph-properties fo:line-height="100%" fo:margin-top="0.071cm" fo:margin-bottom="0.071cm"/>
    </style:style>
    <style:style style:name="T748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8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8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48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1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48_2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5" style:family="table-row">
      <style:table-row-properties style:min-row-height="0.385cm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9" style:family="paragraph" style:parent-style-name="Normal">
      <style:paragraph-properties fo:line-height="100%" fo:margin-top="0.071cm" fo:margin-bottom="0.071cm"/>
    </style:style>
    <style:style style:name="T749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>
      <style:paragraph-properties fo:line-height="100%" fo:margin-top="0.071cm" fo:margin-bottom="0.071cm"/>
    </style:style>
    <style:style style:name="T75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0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0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50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Row106" style:family="table-row">
      <style:table-row-properties style:min-row-height="0.385cm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>
      <style:paragraph-properties fo:line-height="100%" fo:margin-top="0.071cm" fo:margin-bottom="0.071cm"/>
    </style:style>
    <style:style style:name="T75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2" style:family="paragraph" style:parent-style-name="Normal">
      <style:paragraph-properties fo:line-height="100%" fo:margin-top="0.071cm" fo:margin-bottom="0.071cm"/>
    </style:style>
    <style:style style:name="T75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752_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7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8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9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0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3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4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5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752_16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P753" style:family="paragraph" style:parent-style-name="Normal">
      <style:paragraph-properties fo:text-align="justify" fo:margin-top="0.071cm"/>
      <style:text-properties fo:color="#0070c0" fo:font-size="10pt" style:font-size-asian="10pt" style:font-name-complex="Arial" style:font-size-complex="10pt" style:font-weight-complex="bold"/>
    </style:style>
    <style:style style:name="P754" style:family="paragraph" style:parent-style-name="Normal">
      <style:paragraph-properties fo:text-align="justify" fo:margin-top="0.071cm"/>
    </style:style>
    <style:style style:name="T754_1" style:family="text">
      <style:text-properties fo:font-size="10pt" style:font-size-asian="10pt" style:font-name-complex="Arial" style:font-size-complex="10pt"/>
    </style:style>
    <style:style style:name="T754_2" style:family="text">
      <style:text-properties fo:font-size="10pt" style:font-size-asian="10pt" style:font-name-complex="Arial" style:font-size-complex="10pt"/>
    </style:style>
    <style:style style:name="T754_3" style:family="text">
      <style:text-properties fo:font-size="10pt" style:font-size-asian="10pt" style:font-name-complex="Arial" style:font-size-complex="10pt"/>
    </style:style>
    <style:style style:name="T754_4" style:family="text">
      <style:text-properties fo:font-size="10pt" style:font-size-asian="10pt" style:font-name-complex="Arial" style:font-size-complex="10pt"/>
    </style:style>
    <style:style style:name="T754_5" style:family="text">
      <style:text-properties fo:font-size="10pt" style:font-size-asian="10pt" style:font-name-complex="Arial" style:font-size-complex="10pt"/>
    </style:style>
    <style:style style:name="T754_6" style:family="text">
      <style:text-properties fo:font-size="10pt" style:font-size-asian="10pt" style:font-name-complex="Arial" style:font-size-complex="10pt"/>
    </style:style>
    <style:style style:name="T754_7" style:family="text">
      <style:text-properties fo:font-size="10pt" style:font-size-asian="10pt" style:font-name-complex="Arial" style:font-size-complex="10pt"/>
    </style:style>
    <style:style style:name="T754_8" style:family="text">
      <style:text-properties fo:font-size="10pt" style:font-size-asian="10pt" style:font-name-complex="Arial" style:font-size-complex="10pt"/>
    </style:style>
    <style:style style:name="T754_9" style:family="text">
      <style:text-properties fo:font-size="10pt" style:font-size-asian="10pt" style:font-name-complex="Arial" style:font-size-complex="10pt"/>
    </style:style>
    <style:style style:name="T754_10" style:family="text">
      <style:text-properties fo:font-size="10pt" style:font-size-asian="10pt" style:font-name-complex="Arial" style:font-size-complex="10pt"/>
    </style:style>
    <style:style style:name="T754_11" style:family="text">
      <style:text-properties fo:font-size="10pt" style:font-size-asian="10pt" style:font-name-complex="Arial" style:font-size-complex="10pt"/>
    </style:style>
    <style:style style:name="T754_12" style:family="text">
      <style:text-properties fo:font-size="10pt" style:font-size-asian="10pt" style:font-name-complex="Arial" style:font-size-complex="10pt"/>
    </style:style>
    <style:style style:name="T754_13" style:family="text">
      <style:text-properties fo:font-size="10pt" style:font-size-asian="10pt" style:font-name-complex="Arial" style:font-size-complex="10pt"/>
    </style:style>
    <style:style style:name="T754_14" style:family="text">
      <style:text-properties fo:font-size="10pt" style:font-size-asian="10pt" style:font-name-complex="Arial" style:font-size-complex="10pt"/>
    </style:style>
    <style:style style:name="T754_15" style:family="text">
      <style:text-properties fo:font-size="10pt" style:font-size-asian="10pt" style:font-name-complex="Arial" style:font-size-complex="10pt"/>
    </style:style>
    <style:style style:name="T754_16" style:family="text">
      <style:text-properties fo:font-size="10pt" style:font-size-asian="10pt" style:font-name-complex="Arial" style:font-size-complex="10pt"/>
    </style:style>
    <style:style style:name="T754_17" style:family="text">
      <style:text-properties fo:font-size="10pt" style:font-size-asian="10pt" style:font-name-complex="Arial" style:font-size-complex="10pt"/>
    </style:style>
    <style:style style:name="T754_18" style:family="text">
      <style:text-properties fo:font-size="10pt" style:font-size-asian="10pt" style:font-name-complex="Arial" style:font-size-complex="10pt"/>
    </style:style>
    <style:style style:name="T754_19" style:family="text">
      <style:text-properties fo:font-size="10pt" style:font-size-asian="10pt" style:font-name-complex="Arial" style:font-size-complex="10pt"/>
    </style:style>
    <style:style style:name="T754_20" style:family="text">
      <style:text-properties fo:font-size="10pt" style:font-size-asian="10pt" style:font-name-complex="Arial" style:font-size-complex="10pt"/>
    </style:style>
    <style:style style:name="T754_21" style:family="text">
      <style:text-properties fo:font-size="10pt" style:font-size-asian="10pt" style:font-name-complex="Arial" style:font-size-complex="10pt"/>
    </style:style>
    <style:style style:name="T754_22" style:family="text">
      <style:text-properties fo:font-size="10pt" style:font-size-asian="10pt" style:font-name-complex="Arial" style:font-size-complex="10pt"/>
    </style:style>
    <style:style style:name="T754_23" style:family="text">
      <style:text-properties fo:font-size="10pt" style:font-size-asian="10pt" style:font-name-complex="Arial" style:font-size-complex="10pt"/>
    </style:style>
    <style:style style:name="T754_24" style:family="text">
      <style:text-properties fo:font-size="10pt" style:font-size-asian="10pt" style:font-name-complex="Arial" style:font-size-complex="10pt"/>
    </style:style>
    <style:style style:name="T754_25" style:family="text">
      <style:text-properties fo:font-size="10pt" style:font-size-asian="10pt" style:font-name-complex="Arial" style:font-size-complex="10pt"/>
    </style:style>
    <style:style style:name="T754_26" style:family="text">
      <style:text-properties fo:font-size="10pt" style:font-size-asian="10pt" style:font-name-complex="Arial" style:font-size-complex="10pt"/>
    </style:style>
    <style:style style:name="T754_27" style:family="text">
      <style:text-properties fo:font-size="10pt" style:font-size-asian="10pt" style:font-name-complex="Arial" style:font-size-complex="10pt"/>
    </style:style>
    <style:style style:name="T754_28" style:family="text">
      <style:text-properties fo:font-size="10pt" style:font-size-asian="10pt" style:font-name-complex="Arial" style:font-size-complex="10pt"/>
    </style:style>
    <style:style style:name="T754_29" style:family="text">
      <style:text-properties fo:font-size="10pt" style:font-size-asian="10pt" style:font-name-complex="Arial" style:font-size-complex="10pt"/>
    </style:style>
    <style:style style:name="T754_30" style:family="text">
      <style:text-properties fo:font-size="10pt" style:font-size-asian="10pt" style:font-name-complex="Arial" style:font-size-complex="10pt"/>
    </style:style>
    <style:style style:name="T754_31" style:family="text">
      <style:text-properties fo:font-size="10pt" style:font-size-asian="10pt" style:font-name-complex="Arial" style:font-size-complex="10pt"/>
    </style:style>
    <style:style style:name="T754_32" style:family="text">
      <style:text-properties fo:font-size="10pt" style:font-size-asian="10pt" style:font-name-complex="Arial" style:font-size-complex="10pt"/>
    </style:style>
    <style:style style:name="T754_33" style:family="text">
      <style:text-properties fo:font-size="10pt" style:font-size-asian="10pt" style:font-name-complex="Arial" style:font-size-complex="10pt"/>
    </style:style>
    <style:style style:name="T754_34" style:family="text">
      <style:text-properties fo:font-size="10pt" style:font-size-asian="10pt" style:font-name-complex="Arial" style:font-size-complex="10pt"/>
    </style:style>
    <style:style style:name="T754_35" style:family="text">
      <style:text-properties fo:font-size="10pt" style:font-size-asian="10pt" style:font-name-complex="Arial" style:font-size-complex="10pt"/>
    </style:style>
    <style:style style:name="T754_36" style:family="text">
      <style:text-properties fo:font-size="10pt" style:font-size-asian="10pt" style:font-name-complex="Arial" style:font-size-complex="10pt"/>
    </style:style>
    <style:style style:name="T754_37" style:family="text">
      <style:text-properties fo:font-size="10pt" style:font-size-asian="10pt" style:font-name-complex="Arial" style:font-size-complex="10pt"/>
    </style:style>
    <style:style style:name="T754_38" style:family="text">
      <style:text-properties fo:font-size="10pt" style:font-size-asian="10pt" style:font-name-complex="Arial" style:font-size-complex="10pt"/>
    </style:style>
    <style:style style:name="T754_39" style:family="text">
      <style:text-properties fo:font-size="10pt" style:font-size-asian="10pt" style:font-name-complex="Arial" style:font-size-complex="10pt"/>
    </style:style>
    <style:style style:name="T754_40" style:family="text">
      <style:text-properties fo:font-size="10pt" style:font-size-asian="10pt" style:font-name-complex="Arial" style:font-size-complex="10pt"/>
    </style:style>
    <style:style style:name="T754_41" style:family="text">
      <style:text-properties fo:font-size="10pt" style:font-size-asian="10pt" style:font-name-complex="Arial" style:font-size-complex="10pt"/>
    </style:style>
    <style:style style:name="T754_42" style:family="text">
      <style:text-properties fo:font-size="10pt" style:font-size-asian="10pt" style:font-name-complex="Arial" style:font-size-complex="10pt"/>
    </style:style>
    <style:style style:name="T754_43" style:family="text">
      <style:text-properties fo:font-size="10pt" style:font-size-asian="10pt" style:font-name-complex="Arial" style:font-size-complex="10pt"/>
    </style:style>
    <style:style style:name="T754_44" style:family="text">
      <style:text-properties fo:font-size="10pt" style:font-size-asian="10pt" style:font-name-complex="Arial" style:font-size-complex="10pt"/>
    </style:style>
    <style:style style:name="T754_45" style:family="text">
      <style:text-properties fo:font-size="10pt" style:font-size-asian="10pt" style:font-name-complex="Arial" style:font-size-complex="10pt"/>
    </style:style>
    <style:style style:name="T754_46" style:family="text">
      <style:text-properties fo:font-size="10pt" style:font-size-asian="10pt" style:font-name-complex="Arial" style:font-size-complex="10pt"/>
    </style:style>
    <style:style style:name="T754_47" style:family="text">
      <style:text-properties fo:font-size="10pt" style:font-size-asian="10pt" style:font-name-complex="Arial" style:font-size-complex="10pt"/>
    </style:style>
    <style:style style:name="T754_48" style:family="text">
      <style:text-properties fo:font-size="10pt" style:font-size-asian="10pt" style:font-name-complex="Arial" style:font-size-complex="10pt"/>
    </style:style>
    <style:style style:name="T754_49" style:family="text">
      <style:text-properties fo:font-size="10pt" style:font-size-asian="10pt" style:font-name-complex="Arial" style:font-size-complex="10pt"/>
    </style:style>
    <style:style style:name="T754_50" style:family="text">
      <style:text-properties fo:font-size="10pt" style:font-size-asian="10pt" style:font-name-complex="Arial" style:font-size-complex="10pt"/>
    </style:style>
    <style:style style:name="T754_51" style:family="text">
      <style:text-properties fo:font-size="10pt" style:font-size-asian="10pt" style:font-name-complex="Arial" style:font-size-complex="10pt"/>
    </style:style>
    <style:style style:name="T754_52" style:family="text">
      <style:text-properties fo:font-size="10pt" style:font-size-asian="10pt" style:font-name-complex="Arial" style:font-size-complex="10pt"/>
    </style:style>
    <style:style style:name="T754_53" style:family="text">
      <style:text-properties fo:font-size="10pt" style:font-size-asian="10pt" style:font-name-complex="Arial" style:font-size-complex="10pt"/>
    </style:style>
    <style:style style:name="T754_54" style:family="text">
      <style:text-properties fo:font-size="10pt" style:font-size-asian="10pt" style:font-name-complex="Arial" style:font-size-complex="10pt"/>
    </style:style>
    <style:style style:name="T754_55" style:family="text">
      <style:text-properties fo:font-size="10pt" style:font-size-asian="10pt" style:font-name-complex="Arial" style:font-size-complex="10pt"/>
    </style:style>
    <style:style style:name="T754_56" style:family="text">
      <style:text-properties fo:font-size="10pt" style:font-size-asian="10pt" style:font-name-complex="Arial" style:font-size-complex="10pt"/>
    </style:style>
    <style:style style:name="T754_57" style:family="text">
      <style:text-properties fo:font-size="10pt" style:font-size-asian="10pt" style:font-name-complex="Arial" style:font-size-complex="10pt"/>
    </style:style>
    <style:style style:name="T754_58" style:family="text">
      <style:text-properties fo:font-size="10pt" style:font-size-asian="10pt" style:font-name-complex="Arial" style:font-size-complex="10pt"/>
    </style:style>
    <style:style style:name="T754_59" style:family="text">
      <style:text-properties fo:font-size="10pt" style:font-size-asian="10pt" style:font-name-complex="Arial" style:font-size-complex="10pt"/>
    </style:style>
    <style:style style:name="T754_60" style:family="text">
      <style:text-properties fo:font-size="10pt" style:font-size-asian="10pt" style:font-name-complex="Arial" style:font-size-complex="10pt"/>
    </style:style>
    <style:style style:name="P755" style:family="paragraph" style:parent-style-name="Normal">
      <style:paragraph-properties fo:text-align="justify" fo:margin-top="0.071cm"/>
      <style:text-properties fo:color="#0070c0" fo:font-size="10pt" style:font-size-asian="10pt" style:font-name-complex="Arial" style:font-size-complex="10pt" style:font-weight-complex="bold"/>
    </style:style>
    <style:style style:name="P756" style:family="paragraph" style:parent-style-name="Normal">
      <style:paragraph-properties fo:text-align="justify" fo:margin-top="0.071cm"/>
    </style:style>
    <style:style style:name="T756_1" style:family="text">
      <style:text-properties fo:font-size="10pt" style:font-size-asian="10pt" style:font-name-complex="Arial" style:font-size-complex="10pt"/>
    </style:style>
    <style:style style:name="T756_2" style:family="text">
      <style:text-properties fo:font-size="10pt" style:font-size-asian="10pt" style:font-name-complex="Arial" style:font-size-complex="10pt"/>
    </style:style>
    <style:style style:name="T756_3" style:family="text">
      <style:text-properties fo:font-size="10pt" style:font-size-asian="10pt" style:font-name-complex="Arial" style:font-size-complex="10pt"/>
    </style:style>
    <style:style style:name="T756_4" style:family="text">
      <style:text-properties fo:font-size="10pt" style:font-size-asian="10pt" style:font-name-complex="Arial" style:font-size-complex="10pt"/>
    </style:style>
    <style:style style:name="T756_5" style:family="text">
      <style:text-properties fo:font-size="10pt" style:font-size-asian="10pt" style:font-name-complex="Arial" style:font-size-complex="10pt"/>
    </style:style>
    <style:style style:name="T756_6" style:family="text">
      <style:text-properties fo:font-size="10pt" style:font-size-asian="10pt" style:font-name-complex="Arial" style:font-size-complex="10pt"/>
    </style:style>
    <style:style style:name="T756_7" style:family="text">
      <style:text-properties fo:font-size="10pt" style:font-size-asian="10pt" style:font-name-complex="Arial" style:font-size-complex="10pt"/>
    </style:style>
    <style:style style:name="T756_8" style:family="text">
      <style:text-properties fo:font-size="10pt" style:font-size-asian="10pt" style:font-name-complex="Arial" style:font-size-complex="10pt"/>
    </style:style>
    <style:style style:name="T756_9" style:family="text">
      <style:text-properties fo:font-size="10pt" style:font-size-asian="10pt" style:font-name-complex="Arial" style:font-size-complex="10pt"/>
    </style:style>
    <style:style style:name="T756_10" style:family="text">
      <style:text-properties fo:font-size="10pt" style:font-size-asian="10pt" style:font-name-complex="Arial" style:font-size-complex="10pt"/>
    </style:style>
    <style:style style:name="T756_11" style:family="text">
      <style:text-properties fo:font-size="10pt" style:font-size-asian="10pt" style:font-name-complex="Arial" style:font-size-complex="10pt"/>
    </style:style>
    <style:style style:name="T756_12" style:family="text">
      <style:text-properties fo:font-size="10pt" style:font-size-asian="10pt" style:font-name-complex="Arial" style:font-size-complex="10pt"/>
    </style:style>
    <style:style style:name="T756_13" style:family="text">
      <style:text-properties fo:font-size="10pt" style:font-size-asian="10pt" style:font-name-complex="Arial" style:font-size-complex="10pt"/>
    </style:style>
    <style:style style:name="T756_14" style:family="text">
      <style:text-properties fo:font-size="10pt" style:font-size-asian="10pt" style:font-name-complex="Arial" style:font-size-complex="10pt"/>
    </style:style>
    <style:style style:name="T756_15" style:family="text">
      <style:text-properties fo:font-size="10pt" style:font-size-asian="10pt" style:font-name-complex="Arial" style:font-size-complex="10pt"/>
    </style:style>
    <style:style style:name="P757" style:family="paragraph" style:parent-style-name="Normal">
      <style:paragraph-properties fo:text-align="justify" fo:margin-top="0.071cm"/>
      <style:text-properties fo:color="#0070c0" fo:font-size="10pt" style:font-size-asian="10pt" style:font-name-complex="Arial" style:font-size-complex="10pt" style:font-weight-complex="bold"/>
    </style:style>
    <style:style style:name="P758" style:family="paragraph" style:parent-style-name="Normal">
      <style:paragraph-properties fo:text-align="justify" fo:margin-top="0.071cm"/>
    </style:style>
    <style:style style:name="T758_1" style:family="text">
      <style:text-properties fo:font-size="10pt" style:font-size-asian="10pt" style:font-name-complex="Arial" style:font-size-complex="10pt"/>
    </style:style>
    <style:style style:name="T758_2" style:family="text">
      <style:text-properties fo:font-size="10pt" style:font-size-asian="10pt" style:font-name-complex="Arial" style:font-size-complex="10pt"/>
    </style:style>
    <style:style style:name="T758_3" style:family="text">
      <style:text-properties fo:font-size="10pt" style:font-size-asian="10pt" style:font-name-complex="Arial" style:font-size-complex="10pt"/>
    </style:style>
    <style:style style:name="T758_4" style:family="text">
      <style:text-properties fo:font-size="10pt" style:font-size-asian="10pt" style:font-name-complex="Arial" style:font-size-complex="10pt"/>
    </style:style>
    <style:style style:name="T758_5" style:family="text">
      <style:text-properties fo:font-size="10pt" style:font-size-asian="10pt" style:font-name-complex="Arial" style:font-size-complex="10pt"/>
    </style:style>
    <style:style style:name="T758_6" style:family="text">
      <style:text-properties fo:font-size="10pt" style:font-size-asian="10pt" style:font-name-complex="Arial" style:font-size-complex="10pt"/>
    </style:style>
    <style:style style:name="T758_7" style:family="text">
      <style:text-properties fo:font-size="10pt" style:font-size-asian="10pt" style:font-name-complex="Arial" style:font-size-complex="10pt"/>
    </style:style>
    <style:style style:name="T758_8" style:family="text">
      <style:text-properties fo:font-size="10pt" style:font-size-asian="10pt" style:font-name-complex="Arial" style:font-size-complex="10pt"/>
    </style:style>
    <style:style style:name="P75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760" style:family="paragraph" style:parent-style-name="Normal">
      <style:paragraph-properties fo:text-align="justify" fo:margin-top="0.071cm"/>
    </style:style>
    <style:style style:name="T760_1" style:family="text">
      <style:text-properties fo:font-size="10pt" style:font-size-asian="10pt" style:font-name-complex="Arial" style:font-size-complex="10pt"/>
    </style:style>
    <style:style style:name="P761" style:family="paragraph" style:parent-style-name="Normal">
      <style:paragraph-properties fo:margin-top="0.071cm" fo:margin-bottom="0.071cm"/>
      <style:text-properties fo:color="#0070c0" fo:font-size="10pt" style:font-size-asian="10pt" style:font-name-complex="Arial" style:font-size-complex="10pt" style:font-weight-complex="bold"/>
    </style:style>
    <style:style style:name="P762" style:family="paragraph" style:parent-style-name="Normal">
      <style:text-properties fo:font-size="10pt" style:font-size-asian="10pt" style:font-size-complex="11pt"/>
    </style:style>
    <style:style style:name="P76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63_1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T763_2" style:family="text">
      <style:text-properties fo:font-size="14pt" style:font-size-asian="14pt" style:font-name-complex="Arial" style:font-size-complex="11pt" fo:font-weight="bold" style:font-weight-asian="bold" style:font-weight-complex="bold"/>
    </style:style>
    <style:style style:name="P764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765" style:family="paragraph" style:parent-style-name="Normal">
      <style:paragraph-properties fo:text-align="justify"/>
    </style:style>
    <style:style style:name="T765_1" style:family="text">
      <style:text-properties fo:font-size="10pt" style:font-size-asian="10pt" style:font-name-complex="Arial" style:font-size-complex="10pt"/>
    </style:style>
    <style:style style:name="T765_2" style:family="text">
      <style:text-properties fo:font-size="10pt" style:font-size-asian="10pt" style:font-name-complex="Arial" style:font-size-complex="10pt"/>
    </style:style>
    <style:style style:name="T765_3" style:family="text">
      <style:text-properties fo:font-size="10pt" style:font-size-asian="10pt" style:font-name-complex="Arial" style:font-size-complex="10pt"/>
    </style:style>
    <style:style style:name="T765_4" style:family="text">
      <style:text-properties fo:font-size="10pt" style:font-size-asian="10pt" style:font-name-complex="Arial" style:font-size-complex="10pt"/>
    </style:style>
    <style:style style:name="T765_5" style:family="text">
      <style:text-properties fo:font-size="10pt" style:font-size-asian="10pt" style:font-name-complex="Arial" style:font-size-complex="10pt"/>
    </style:style>
    <style:style style:name="T765_6" style:family="text">
      <style:text-properties fo:font-size="10pt" style:font-size-asian="10pt" style:font-name-complex="Arial" style:font-size-complex="10pt"/>
    </style:style>
    <style:style style:name="T765_7" style:family="text">
      <style:text-properties fo:font-size="10pt" style:font-size-asian="10pt" style:font-name-complex="Arial" style:font-size-complex="10pt"/>
    </style:style>
    <style:style style:name="T765_8" style:family="text">
      <style:text-properties fo:font-size="10pt" style:font-size-asian="10pt" style:font-name-complex="Arial" style:font-size-complex="10pt"/>
    </style:style>
    <style:style style:name="T765_9" style:family="text">
      <style:text-properties fo:font-size="10pt" style:font-size-asian="10pt" style:font-name-complex="Arial" style:font-size-complex="10pt"/>
    </style:style>
    <style:style style:name="P766" style:family="paragraph" style:parent-style-name="Normal">
      <style:text-properties fo:font-size="10pt" style:font-size-asian="10pt" style:font-name-complex="Arial" style:font-size-complex="10pt"/>
    </style:style>
    <style:style style:name="P767" style:family="paragraph" style:parent-style-name="Normal">
      <style:paragraph-properties fo:text-align="justify"/>
    </style:style>
    <style:style style:name="T767_1" style:family="text">
      <style:text-properties fo:font-size="10pt" style:font-size-asian="10pt" style:font-name-complex="Arial" style:font-size-complex="10pt"/>
    </style:style>
    <style:style style:name="T767_2" style:family="text">
      <style:text-properties fo:font-size="10pt" style:font-size-asian="10pt" style:font-name-complex="Arial" style:font-size-complex="10pt"/>
    </style:style>
    <style:style style:name="T767_3" style:family="text">
      <style:text-properties fo:font-size="10pt" style:font-size-asian="10pt" style:font-name-complex="Arial" style:font-size-complex="10pt"/>
    </style:style>
    <style:style style:name="T767_4" style:family="text">
      <style:text-properties fo:font-size="10pt" style:font-size-asian="10pt" style:font-name-complex="Arial" style:font-size-complex="10pt"/>
    </style:style>
    <style:style style:name="T767_5" style:family="text">
      <style:text-properties fo:font-size="10pt" style:font-size-asian="10pt" style:font-name-complex="Arial" style:font-size-complex="10pt"/>
    </style:style>
    <style:style style:name="T767_6" style:family="text">
      <style:text-properties fo:font-size="10pt" style:font-size-asian="10pt" style:font-name-complex="Arial" style:font-size-complex="10pt"/>
    </style:style>
    <style:style style:name="T767_7" style:family="text">
      <style:text-properties fo:font-size="10pt" style:font-size-asian="10pt" style:font-name-complex="Arial" style:font-size-complex="10pt"/>
    </style:style>
    <style:style style:name="T767_8" style:family="text">
      <style:text-properties fo:font-size="10pt" style:font-size-asian="10pt" style:font-name-complex="Arial" style:font-size-complex="10pt"/>
    </style:style>
    <style:style style:name="T767_9" style:family="text">
      <style:text-properties fo:font-size="10pt" style:font-size-asian="10pt" style:font-name-complex="Arial" style:font-size-complex="10pt"/>
    </style:style>
    <style:style style:name="T767_10" style:family="text">
      <style:text-properties fo:font-size="10pt" style:font-size-asian="10pt" style:font-name-complex="Arial" style:font-size-complex="10pt"/>
    </style:style>
    <style:style style:name="T767_11" style:family="text">
      <style:text-properties fo:font-size="10pt" style:font-size-asian="10pt" style:font-name-complex="Arial" style:font-size-complex="10pt"/>
    </style:style>
    <style:style style:name="T767_12" style:family="text">
      <style:text-properties fo:font-size="10pt" style:font-size-asian="10pt" style:font-name-complex="Arial" style:font-size-complex="10pt"/>
    </style:style>
    <style:style style:name="T767_13" style:family="text">
      <style:text-properties fo:font-size="10pt" style:font-size-asian="10pt" style:font-name-complex="Arial" style:font-size-complex="10pt"/>
    </style:style>
    <style:style style:name="T767_14" style:family="text">
      <style:text-properties fo:font-size="10pt" style:font-size-asian="10pt" style:font-name-complex="Arial" style:font-size-complex="10pt"/>
    </style:style>
    <style:style style:name="T767_15" style:family="text">
      <style:text-properties fo:font-size="10pt" style:font-size-asian="10pt" style:font-name-complex="Arial" style:font-size-complex="10pt"/>
    </style:style>
    <style:style style:name="T767_16" style:family="text">
      <style:text-properties fo:font-size="10pt" style:font-size-asian="10pt" style:font-name-complex="Arial" style:font-size-complex="10pt"/>
    </style:style>
    <style:style style:name="T767_17" style:family="text">
      <style:text-properties fo:font-size="10pt" style:font-size-asian="10pt" style:font-name-complex="Arial" style:font-size-complex="10pt"/>
    </style:style>
    <style:style style:name="T767_18" style:family="text">
      <style:text-properties fo:font-size="10pt" style:font-size-asian="10pt" style:font-name-complex="Arial" style:font-size-complex="10pt"/>
    </style:style>
    <style:style style:name="T767_19" style:family="text">
      <style:text-properties fo:font-size="10pt" style:font-size-asian="10pt" style:font-name-complex="Arial" style:font-size-complex="10pt"/>
    </style:style>
    <style:style style:name="T767_20" style:family="text">
      <style:text-properties fo:font-size="10pt" style:font-size-asian="10pt" style:font-name-complex="Arial" style:font-size-complex="10pt"/>
    </style:style>
    <style:style style:name="T767_21" style:family="text">
      <style:text-properties fo:font-size="10pt" style:font-size-asian="10pt" style:font-name-complex="Arial" style:font-size-complex="10pt"/>
    </style:style>
    <style:style style:name="T767_22" style:family="text">
      <style:text-properties fo:font-size="10pt" style:font-size-asian="10pt" style:font-name-complex="Arial" style:font-size-complex="10pt"/>
    </style:style>
    <style:style style:name="T767_23" style:family="text">
      <style:text-properties fo:font-size="10pt" style:font-size-asian="10pt" style:font-name-complex="Arial" style:font-size-complex="10pt"/>
    </style:style>
    <style:style style:name="T767_24" style:family="text">
      <style:text-properties fo:font-size="10pt" style:font-size-asian="10pt" style:font-name-complex="Arial" style:font-size-complex="10pt"/>
    </style:style>
    <style:style style:name="T767_25" style:family="text">
      <style:text-properties fo:font-size="10pt" style:font-size-asian="10pt" style:font-name-complex="Arial" style:font-size-complex="10pt"/>
    </style:style>
    <style:style style:name="T767_26" style:family="text">
      <style:text-properties fo:font-size="10pt" style:font-size-asian="10pt" style:font-name-complex="Arial" style:font-size-complex="10pt"/>
    </style:style>
    <style:style style:name="T767_27" style:family="text">
      <style:text-properties fo:font-size="10pt" style:font-size-asian="10pt" style:font-name-complex="Arial" style:font-size-complex="10pt"/>
    </style:style>
    <style:style style:name="T767_28" style:family="text">
      <style:text-properties fo:font-size="10pt" style:font-size-asian="10pt" style:font-name-complex="Arial" style:font-size-complex="10pt"/>
    </style:style>
    <style:style style:name="T767_29" style:family="text">
      <style:text-properties fo:font-size="10pt" style:font-size-asian="10pt" style:font-name-complex="Arial" style:font-size-complex="10pt"/>
    </style:style>
    <style:style style:name="T767_30" style:family="text">
      <style:text-properties fo:font-size="10pt" style:font-size-asian="10pt" style:font-name-complex="Arial" style:font-size-complex="10pt"/>
    </style:style>
    <style:style style:name="T767_31" style:family="text">
      <style:text-properties fo:font-size="10pt" style:font-size-asian="10pt" style:font-name-complex="Arial" style:font-size-complex="10pt"/>
    </style:style>
    <style:style style:name="T767_32" style:family="text">
      <style:text-properties fo:font-size="10pt" style:font-size-asian="10pt" style:font-name-complex="Arial" style:font-size-complex="10pt"/>
    </style:style>
    <style:style style:name="T767_33" style:family="text">
      <style:text-properties fo:font-size="10pt" style:font-size-asian="10pt" style:font-name-complex="Arial" style:font-size-complex="10pt"/>
    </style:style>
    <style:style style:name="T767_34" style:family="text">
      <style:text-properties fo:font-size="10pt" style:font-size-asian="10pt" style:font-name-complex="Arial" style:font-size-complex="10pt"/>
    </style:style>
    <style:style style:name="T767_35" style:family="text">
      <style:text-properties fo:font-size="10pt" style:font-size-asian="10pt" style:font-name-complex="Arial" style:font-size-complex="10pt"/>
    </style:style>
    <style:style style:name="T767_36" style:family="text">
      <style:text-properties fo:font-size="10pt" style:font-size-asian="10pt" style:font-name-complex="Arial" style:font-size-complex="10pt"/>
    </style:style>
    <style:style style:name="T767_37" style:family="text">
      <style:text-properties fo:font-size="10pt" style:font-size-asian="10pt" style:font-name-complex="Arial" style:font-size-complex="10pt"/>
    </style:style>
    <style:style style:name="T767_38" style:family="text">
      <style:text-properties fo:font-size="10pt" style:font-size-asian="10pt" style:font-name-complex="Arial" style:font-size-complex="10pt"/>
    </style:style>
    <style:style style:name="T767_39" style:family="text">
      <style:text-properties fo:font-size="10pt" style:font-size-asian="10pt" style:font-name-complex="Arial" style:font-size-complex="10pt"/>
    </style:style>
    <style:style style:name="T767_40" style:family="text">
      <style:text-properties fo:font-size="10pt" style:font-size-asian="10pt" style:font-name-complex="Arial" style:font-size-complex="10pt"/>
    </style:style>
    <style:style style:name="T767_41" style:family="text">
      <style:text-properties fo:font-size="10pt" style:font-size-asian="10pt" style:font-name-complex="Arial" style:font-size-complex="10pt"/>
    </style:style>
    <style:style style:name="T767_42" style:family="text">
      <style:text-properties fo:font-size="10pt" style:font-size-asian="10pt" style:font-name-complex="Arial" style:font-size-complex="10pt"/>
    </style:style>
    <style:style style:name="T767_43" style:family="text">
      <style:text-properties fo:font-size="10pt" style:font-size-asian="10pt" style:font-name-complex="Arial" style:font-size-complex="10pt"/>
    </style:style>
    <style:style style:name="T767_44" style:family="text">
      <style:text-properties fo:font-size="10pt" style:font-size-asian="10pt" style:font-name-complex="Arial" style:font-size-complex="10pt"/>
    </style:style>
    <style:style style:name="T767_45" style:family="text">
      <style:text-properties fo:font-size="10pt" style:font-size-asian="10pt" style:font-name-complex="Arial" style:font-size-complex="10pt"/>
    </style:style>
    <style:style style:name="T767_46" style:family="text">
      <style:text-properties fo:font-size="10pt" style:font-size-asian="10pt" style:font-name-complex="Arial" style:font-size-complex="10pt"/>
    </style:style>
    <style:style style:name="T767_47" style:family="text">
      <style:text-properties fo:font-size="10pt" style:font-size-asian="10pt" style:font-name-complex="Arial" style:font-size-complex="10pt"/>
    </style:style>
    <style:style style:name="T767_48" style:family="text">
      <style:text-properties fo:font-size="10pt" style:font-size-asian="10pt" style:font-name-complex="Arial" style:font-size-complex="10pt"/>
    </style:style>
    <style:style style:name="P768" style:family="paragraph" style:parent-style-name="Normal">
      <style:text-properties fo:font-size="10pt" style:font-size-asian="10pt" style:font-name-complex="Arial" style:font-size-complex="10pt"/>
    </style:style>
    <style:style style:name="P76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6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69_2" style:family="text">
      <style:text-properties fo:font-size="10pt" style:font-size-asian="10pt" style:font-name-complex="Arial" style:font-size-complex="10pt"/>
    </style:style>
    <style:style style:name="T769_3" style:family="text">
      <style:text-properties fo:font-size="10pt" style:font-size-asian="10pt" style:font-name-complex="Arial" style:font-size-complex="10pt"/>
    </style:style>
    <style:style style:name="T769_4" style:family="text">
      <style:text-properties fo:font-size="10pt" style:font-size-asian="10pt" style:font-name-complex="Arial" style:font-size-complex="10pt"/>
    </style:style>
    <style:style style:name="T769_5" style:family="text">
      <style:text-properties fo:font-size="10pt" style:font-size-asian="10pt" style:font-name-complex="Arial" style:font-size-complex="10pt"/>
    </style:style>
    <style:style style:name="P7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0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0_2" style:family="text">
      <style:text-properties fo:font-size="10pt" style:font-size-asian="10pt" style:font-name-complex="Arial" style:font-size-complex="10pt"/>
    </style:style>
    <style:style style:name="T770_3" style:family="text">
      <style:text-properties fo:font-size="10pt" style:font-size-asian="10pt" style:font-name-complex="Arial" style:font-size-complex="10pt"/>
    </style:style>
    <style:style style:name="P77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1_2" style:family="text">
      <style:text-properties fo:font-size="10pt" style:font-size-asian="10pt" style:font-name-complex="Arial" style:font-size-complex="10pt"/>
    </style:style>
    <style:style style:name="T771_3" style:family="text">
      <style:text-properties fo:font-size="10pt" style:font-size-asian="10pt" style:font-name-complex="Arial" style:font-size-complex="10pt"/>
    </style:style>
    <style:style style:name="T771_4" style:family="text">
      <style:text-properties fo:font-size="10pt" style:font-size-asian="10pt" style:font-name-complex="Arial" style:font-size-complex="10pt"/>
    </style:style>
    <style:style style:name="P77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72_2" style:family="text">
      <style:text-properties fo:font-size="10pt" style:font-size-asian="10pt" style:font-name-complex="Arial" style:font-size-complex="10pt"/>
    </style:style>
    <style:style style:name="P77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3_1" style:family="text">
      <style:text-properties fo:font-size="10pt" style:font-size-asian="10pt" style:font-name-complex="Arial" style:font-size-complex="10pt"/>
    </style:style>
    <style:style style:name="T773_2" style:family="text">
      <style:text-properties fo:font-size="10pt" style:font-size-asian="10pt" style:font-name-complex="Arial" style:font-size-complex="10pt"/>
    </style:style>
    <style:style style:name="T773_3" style:family="text">
      <style:text-properties fo:font-size="10pt" style:font-size-asian="10pt" style:font-name-complex="Arial" style:font-size-complex="10pt"/>
    </style:style>
    <style:style style:name="T773_4" style:family="text">
      <style:text-properties fo:font-size="10pt" style:font-size-asian="10pt" style:font-name-complex="Arial" style:font-size-complex="10pt"/>
    </style:style>
    <style:style style:name="T773_5" style:family="text">
      <style:text-properties fo:font-size="10pt" style:font-size-asian="10pt" style:font-name-complex="Arial" style:font-size-complex="10pt"/>
    </style:style>
    <style:style style:name="T773_6" style:family="text">
      <style:text-properties fo:font-size="10pt" style:font-size-asian="10pt" style:font-name-complex="Arial" style:font-size-complex="10pt"/>
    </style:style>
    <style:style style:name="P7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4_1" style:family="text">
      <style:text-properties fo:font-size="10pt" style:font-size-asian="10pt" style:font-name-complex="Arial" style:font-size-complex="10pt"/>
    </style:style>
    <style:style style:name="T774_2" style:family="text">
      <style:text-properties fo:font-size="10pt" style:font-size-asian="10pt" style:font-name-complex="Arial" style:font-size-complex="10pt"/>
    </style:style>
    <style:style style:name="T774_3" style:family="text">
      <style:text-properties fo:font-size="10pt" style:font-size-asian="10pt" style:font-name-complex="Arial" style:font-size-complex="10pt"/>
    </style:style>
    <style:style style:name="T774_4" style:family="text">
      <style:text-properties fo:font-size="10pt" style:font-size-asian="10pt" style:font-name-complex="Arial" style:font-size-complex="10pt"/>
    </style:style>
    <style:style style:name="T774_5" style:family="text">
      <style:text-properties fo:font-size="10pt" style:font-size-asian="10pt" style:font-name-complex="Arial" style:font-size-complex="10pt"/>
    </style:style>
    <style:style style:name="T774_6" style:family="text">
      <style:text-properties fo:font-size="10pt" style:font-size-asian="10pt" style:font-name-complex="Arial" style:font-size-complex="10pt"/>
    </style:style>
    <style:style style:name="P77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5_1" style:family="text">
      <style:text-properties fo:font-size="10pt" style:font-size-asian="10pt" style:font-name-complex="Arial" style:font-size-complex="10pt"/>
    </style:style>
    <style:style style:name="P77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6_1" style:family="text">
      <style:text-properties fo:font-size="10pt" style:font-size-asian="10pt" style:font-name-complex="Arial" style:font-size-complex="10pt"/>
    </style:style>
    <style:style style:name="P7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7_1" style:family="text">
      <style:text-properties fo:font-size="10pt" style:font-size-asian="10pt" style:font-name-complex="Arial" style:font-size-complex="10pt"/>
    </style:style>
    <style:style style:name="P7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8_1" style:family="text">
      <style:text-properties fo:font-size="10pt" style:font-size-asian="10pt" style:font-name-complex="Arial" style:font-size-complex="10pt"/>
    </style:style>
    <style:style style:name="P77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79_1" style:family="text">
      <style:text-properties fo:font-size="10pt" style:font-size-asian="10pt" style:font-name-complex="Arial" style:font-size-complex="10pt"/>
    </style:style>
    <style:style style:name="P7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0_1" style:family="text">
      <style:text-properties fo:font-size="10pt" style:font-size-asian="10pt" style:font-name-complex="Arial" style:font-size-complex="10pt"/>
    </style:style>
    <style:style style:name="P7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8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2_1" style:family="text">
      <style:text-properties fo:font-size="10pt" style:font-size-asian="10pt" style:font-name-complex="Arial" style:font-size-complex="10pt"/>
    </style:style>
    <style:style style:name="P7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3_1" style:family="text">
      <style:text-properties fo:font-size="10pt" style:font-size-asian="10pt" style:font-name-complex="Arial" style:font-size-complex="10pt"/>
    </style:style>
    <style:style style:name="P78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4_1" style:family="text">
      <style:text-properties fo:font-size="10pt" style:font-size-asian="10pt" style:font-name-complex="Arial" style:font-size-complex="10pt"/>
    </style:style>
    <style:style style:name="P7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7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6_1" style:family="text">
      <style:text-properties fo:font-size="10pt" style:font-size-asian="10pt" style:font-name-complex="Arial" style:font-size-complex="10pt"/>
    </style:style>
    <style:style style:name="P7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787_1" style:family="text">
      <style:text-properties fo:font-size="10pt" style:font-size-asian="10pt" style:font-name-complex="Arial" style:font-size-complex="10pt"/>
    </style:style>
    <style:style style:name="P788" style:family="paragraph" style:parent-style-name="Normal">
      <style:paragraph-properties fo:text-align="justify"/>
    </style:style>
    <style:style style:name="T78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8_3" style:family="text">
      <style:text-properties fo:font-size="10pt" style:font-size-asian="10pt" style:font-name-complex="Arial" style:font-size-complex="10pt"/>
    </style:style>
    <style:style style:name="T788_4" style:family="text">
      <style:text-properties fo:font-size="10pt" style:font-size-asian="10pt" style:font-name-complex="Arial" style:font-size-complex="10pt"/>
    </style:style>
    <style:style style:name="P789" style:family="paragraph" style:parent-style-name="Normal">
      <style:paragraph-properties fo:text-align="justify"/>
    </style:style>
    <style:style style:name="T78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789_3" style:family="text">
      <style:text-properties fo:font-size="10pt" style:font-size-asian="10pt" style:font-name-complex="Arial" style:font-size-complex="10pt"/>
    </style:style>
    <style:style style:name="P790" style:family="paragraph" style:parent-style-name="Normal">
      <style:paragraph-properties fo:text-align="justify"/>
      <style:text-properties fo:font-size="10pt" style:font-size-asian="10pt"/>
    </style:style>
    <style:style style:name="T790_1" style:family="text">
      <style:text-properties fo:font-size="10pt" style:font-size-asian="10pt" fo:font-weight="bold" style:font-weight-asian="bold"/>
    </style:style>
    <style:style style:name="T790_2" style:family="text">
      <style:text-properties fo:font-size="10pt" style:font-size-asian="10pt" style:font-weight-complex="bold"/>
    </style:style>
    <style:style style:name="T790_3" style:family="text">
      <style:text-properties fo:font-size="10pt" style:font-size-asian="10pt" style:font-weight-complex="bold"/>
    </style:style>
    <style:style style:name="T790_4" style:family="text">
      <style:text-properties fo:font-size="10pt" style:font-size-asian="10pt" style:font-weight-complex="bold"/>
    </style:style>
    <style:style style:name="T790_5" style:family="text">
      <style:text-properties fo:font-size="10pt" style:font-size-asian="10pt" style:font-weight-complex="bold"/>
    </style:style>
    <style:style style:name="T790_6" style:family="text">
      <style:text-properties fo:font-size="10pt" style:font-size-asian="10pt" style:font-weight-complex="bold"/>
    </style:style>
    <style:style style:name="T790_7" style:family="text">
      <style:text-properties fo:font-size="10pt" style:font-size-asian="10pt" style:font-weight-complex="bold"/>
    </style:style>
    <style:style style:name="T790_8" style:family="text">
      <style:text-properties fo:font-size="10pt" style:font-size-asian="10pt" style:font-weight-complex="bold"/>
    </style:style>
    <style:style style:name="T790_9" style:family="text">
      <style:text-properties fo:font-size="10pt" style:font-size-asian="10pt" style:font-weight-complex="bold"/>
    </style:style>
    <style:style style:name="T790_10" style:family="text">
      <style:text-properties fo:font-size="10pt" style:font-size-asian="10pt" style:font-weight-complex="bold"/>
    </style:style>
    <style:style style:name="T790_11" style:family="text">
      <style:text-properties fo:font-size="10pt" style:font-size-asian="10pt" style:font-weight-complex="bold"/>
    </style:style>
    <style:style style:name="T790_12" style:family="text">
      <style:text-properties fo:font-size="10pt" style:font-size-asian="10pt" style:font-weight-complex="bold"/>
    </style:style>
    <style:style style:name="T790_13" style:family="text">
      <style:text-properties fo:font-size="10pt" style:font-size-asian="10pt" style:font-weight-complex="bold"/>
    </style:style>
    <style:style style:name="T790_14" style:family="text">
      <style:text-properties fo:font-size="10pt" style:font-size-asian="10pt" style:font-weight-complex="bold"/>
    </style:style>
    <style:style style:name="T790_15" style:family="text">
      <style:text-properties fo:font-size="10pt" style:font-size-asian="10pt" style:font-weight-complex="bold"/>
    </style:style>
    <style:style style:name="T790_16" style:family="text">
      <style:text-properties fo:font-size="10pt" style:font-size-asian="10pt" style:font-weight-complex="bold"/>
    </style:style>
    <style:style style:name="T790_17" style:family="text">
      <style:text-properties fo:font-size="10pt" style:font-size-asian="10pt" style:font-weight-complex="bold"/>
    </style:style>
    <style:style style:name="T790_18" style:family="text">
      <style:text-properties fo:font-size="10pt" style:font-size-asian="10pt" style:font-weight-complex="bold"/>
    </style:style>
    <style:style style:name="T790_19" style:family="text">
      <style:text-properties fo:font-size="10pt" style:font-size-asian="10pt" style:font-weight-complex="bold"/>
    </style:style>
    <style:style style:name="T790_20" style:family="text">
      <style:text-properties fo:font-size="10pt" style:font-size-asian="10pt" style:font-weight-complex="bold"/>
    </style:style>
    <style:style style:name="T790_21" style:family="text">
      <style:text-properties fo:font-size="10pt" style:font-size-asian="10pt" style:font-weight-complex="bold"/>
    </style:style>
    <style:style style:name="T790_22" style:family="text">
      <style:text-properties fo:font-size="10pt" style:font-size-asian="10pt" style:font-weight-complex="bold"/>
    </style:style>
    <style:style style:name="P791" style:family="paragraph" style:parent-style-name="Normal">
      <style:text-properties fo:font-size="10pt" style:font-size-asian="10pt" style:font-size-complex="10pt" style:font-weight-complex="bold"/>
    </style:style>
    <style:style style:name="P792" style:family="paragraph" style:parent-style-name="Normal">
      <style:paragraph-properties fo:background-color="#d9e2f3" fo:padding-top="0.035cm" fo:border-top="#000000 0.018cm solid" fo:padding-bottom="0.212cm" fo:border-bottom="#000000 0.018cm solid" fo:padding-left="0.141cm" fo:border-left="#000000 0.018cm solid" fo:padding-right="0.141cm" fo:border-right="#000000 0.018cm solid"/>
    </style:style>
    <style:style style:name="T792_1" style:family="text">
      <style:text-properties fo:font-size="14pt" style:font-size-asian="14pt" style:font-size-complex="11pt" fo:font-weight="bold" style:font-weight-asian="bold"/>
    </style:style>
    <style:style style:name="T792_2" style:family="text">
      <style:text-properties fo:font-size="14pt" style:font-size-asian="14pt" style:font-size-complex="11pt" fo:font-weight="bold" style:font-weight-asian="bold"/>
    </style:style>
    <style:style style:name="T792_3" style:family="text">
      <style:text-properties fo:font-size="14pt" style:font-size-asian="14pt" style:font-size-complex="11pt" fo:font-weight="bold" style:font-weight-asian="bold"/>
    </style:style>
    <style:style style:name="T792_4" style:family="text">
      <style:text-properties fo:font-size="14pt" style:font-size-asian="14pt" style:font-size-complex="11pt" fo:font-weight="bold" style:font-weight-asian="bold"/>
    </style:style>
    <style:style style:name="P79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794" style:family="paragraph" style:parent-style-name="Normal"/>
    <style:style style:name="T79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795" style:family="paragraph" style:parent-style-name="Normal">
      <style:text-properties fo:font-size="10pt" style:font-size-asian="10pt" style:font-size-complex="10pt" style:font-weight-complex="bold"/>
    </style:style>
    <style:style style:name="P796" style:family="paragraph" style:parent-style-name="List_20_Paragraph">
      <style:paragraph-properties fo:text-align="justify"/>
      <style:text-properties fo:font-size="10pt" style:font-size-asian="10pt"/>
    </style:style>
    <style:style style:name="T796_1" style:family="text">
      <style:text-properties fo:font-size="10pt" style:font-size-asian="10pt" fo:font-weight="bold" style:font-weight-asian="bold"/>
    </style:style>
    <style:style style:name="T796_2" style:family="text">
      <style:text-properties fo:font-size="10pt" style:font-size-asian="10pt"/>
    </style:style>
    <style:style style:name="T796_3" style:family="text">
      <style:text-properties fo:font-size="10pt" style:font-size-asian="10pt"/>
    </style:style>
    <style:style style:name="T796_4" style:family="text">
      <style:text-properties fo:font-size="10pt" style:font-size-asian="10pt"/>
    </style:style>
    <style:style style:name="T796_5" style:family="text">
      <style:text-properties fo:font-size="10pt" style:font-size-asian="10pt"/>
    </style:style>
    <style:style style:name="T796_6" style:family="text">
      <style:text-properties fo:font-size="10pt" style:font-size-asian="10pt"/>
    </style:style>
    <style:style style:name="T796_7" style:family="text">
      <style:text-properties fo:font-size="10pt" style:font-size-asian="10pt"/>
    </style:style>
    <style:style style:name="T796_8" style:family="text">
      <style:text-properties fo:font-size="10pt" style:font-size-asian="10pt"/>
    </style:style>
    <style:style style:name="T796_9" style:family="text">
      <style:text-properties fo:font-size="10pt" style:font-size-asian="10pt"/>
    </style:style>
    <style:style style:name="T796_10" style:family="text">
      <style:text-properties fo:font-size="10pt" style:font-size-asian="10pt"/>
    </style:style>
    <style:style style:name="P797" style:family="paragraph" style:parent-style-name="List_20_Paragraph">
      <style:paragraph-properties fo:text-align="justify"/>
      <style:text-properties fo:font-size="10pt" style:font-size-asian="10pt"/>
    </style:style>
    <style:style style:name="P798" style:family="paragraph" style:parent-style-name="List_20_Paragraph">
      <style:paragraph-properties fo:text-align="justify"/>
      <style:text-properties fo:font-size="10pt" style:font-size-asian="10pt"/>
    </style:style>
    <style:style style:name="T798_1" style:family="text">
      <style:text-properties fo:font-size="10pt" style:font-size-asian="10pt" fo:font-weight="bold" style:font-weight-asian="bold"/>
    </style:style>
    <style:style style:name="T798_2" style:family="text">
      <style:text-properties fo:font-size="10pt" style:font-size-asian="10pt" fo:font-weight="bold" style:font-weight-asian="bold"/>
    </style:style>
    <style:style style:name="T798_3" style:family="text">
      <style:text-properties fo:font-size="10pt" style:font-size-asian="10pt"/>
    </style:style>
    <style:style style:name="T798_4" style:family="text">
      <style:text-properties fo:font-size="10pt" style:font-size-asian="10pt"/>
    </style:style>
    <style:style style:name="T798_5" style:family="text">
      <style:text-properties fo:font-size="10pt" style:font-size-asian="10pt"/>
    </style:style>
    <style:style style:name="T798_6" style:family="text">
      <style:text-properties fo:font-size="10pt" style:font-size-asian="10pt"/>
    </style:style>
    <style:style style:name="T798_7" style:family="text">
      <style:text-properties fo:font-size="10pt" style:font-size-asian="10pt"/>
    </style:style>
    <style:style style:name="T798_8" style:family="text">
      <style:text-properties fo:font-size="10pt" style:font-size-asian="10pt"/>
    </style:style>
    <style:style style:name="T798_9" style:family="text">
      <style:text-properties fo:font-size="10pt" style:font-size-asian="10pt"/>
    </style:style>
    <style:style style:name="T798_10" style:family="text">
      <style:text-properties fo:font-size="10pt" style:font-size-asian="10pt"/>
    </style:style>
    <style:style style:name="T798_11" style:family="text">
      <style:text-properties fo:font-size="10pt" style:font-size-asian="10pt"/>
    </style:style>
    <style:style style:name="T798_12" style:family="text">
      <style:text-properties fo:font-size="10pt" style:font-size-asian="10pt"/>
    </style:style>
    <style:style style:name="T798_13" style:family="text">
      <style:text-properties fo:font-size="10pt" style:font-size-asian="10pt"/>
    </style:style>
    <style:style style:name="T798_14" style:family="text">
      <style:text-properties fo:font-size="10pt" style:font-size-asian="10pt"/>
    </style:style>
    <style:style style:name="T798_15" style:family="text">
      <style:text-properties fo:font-size="10pt" style:font-size-asian="10pt"/>
    </style:style>
    <style:style style:name="T798_16" style:family="text">
      <style:text-properties fo:font-size="10pt" style:font-size-asian="10pt"/>
    </style:style>
    <style:style style:name="P799" style:family="paragraph" style:parent-style-name="List_20_Paragraph">
      <style:text-properties fo:font-size="10pt" style:font-size-asian="10pt"/>
    </style:style>
    <style:style style:name="P800" style:family="paragraph" style:parent-style-name="List_20_Paragraph">
      <style:paragraph-properties fo:text-align="justify" fo:margin-left="0.635cm"/>
    </style:style>
    <style:style style:name="T800_1" style:family="text">
      <style:text-properties fo:font-size="10pt" style:font-size-asian="10pt"/>
    </style:style>
    <style:style style:name="T800_2" style:family="text">
      <style:text-properties fo:font-size="10pt" style:font-size-asian="10pt"/>
    </style:style>
    <style:style style:name="T800_3" style:family="text">
      <style:text-properties fo:font-size="10pt" style:font-size-asian="10pt"/>
    </style:style>
    <style:style style:name="T800_4" style:family="text">
      <style:text-properties fo:font-size="10pt" style:font-size-asian="10pt"/>
    </style:style>
    <style:style style:name="T800_5" style:family="text">
      <style:text-properties fo:font-size="10pt" style:font-size-asian="10pt"/>
    </style:style>
    <style:style style:name="T800_6" style:family="text">
      <style:text-properties fo:font-size="10pt" style:font-size-asian="10pt"/>
    </style:style>
    <style:style style:name="T800_7" style:family="text">
      <style:text-properties fo:font-size="10pt" style:font-size-asian="10pt"/>
    </style:style>
    <style:style style:name="T800_8" style:family="text">
      <style:text-properties fo:font-size="10pt" style:font-size-asian="10pt"/>
    </style:style>
    <style:style style:name="T800_9" style:family="text">
      <style:text-properties fo:font-size="10pt" style:font-size-asian="10pt"/>
    </style:style>
    <style:style style:name="T800_10" style:family="text">
      <style:text-properties fo:font-size="10pt" style:font-size-asian="10pt"/>
    </style:style>
    <style:style style:name="T800_11" style:family="text">
      <style:text-properties fo:font-size="10pt" style:font-size-asian="10pt"/>
    </style:style>
    <style:style style:name="T800_12" style:family="text">
      <style:text-properties fo:font-size="10pt" style:font-size-asian="10pt"/>
    </style:style>
    <style:style style:name="T800_13" style:family="text">
      <style:text-properties fo:font-size="10pt" style:font-size-asian="10pt"/>
    </style:style>
    <style:style style:name="T800_14" style:family="text">
      <style:text-properties fo:font-size="10pt" style:font-size-asian="10pt"/>
    </style:style>
    <style:style style:name="T800_15" style:family="text">
      <style:text-properties fo:font-size="10pt" style:font-size-asian="10pt"/>
    </style:style>
    <style:style style:name="T800_16" style:family="text">
      <style:text-properties fo:font-size="10pt" style:font-size-asian="10pt"/>
    </style:style>
    <style:style style:name="T800_17" style:family="text">
      <style:text-properties fo:font-size="10pt" style:font-size-asian="10pt"/>
    </style:style>
    <style:style style:name="P801" style:family="paragraph" style:parent-style-name="List_20_Paragraph">
      <style:paragraph-properties fo:text-align="justify"/>
      <style:text-properties fo:font-size="10pt" style:font-size-asian="10pt"/>
    </style:style>
    <style:style style:name="P802" style:family="paragraph" style:parent-style-name="List_20_Paragraph">
      <style:paragraph-properties fo:text-align="justify"/>
      <style:text-properties fo:font-size="10pt" style:font-size-asian="10pt"/>
    </style:style>
    <style:style style:name="T802_1" style:family="text">
      <style:text-properties fo:font-size="10pt" style:font-size-asian="10pt" fo:font-weight="bold" style:font-weight-asian="bold"/>
    </style:style>
    <style:style style:name="T802_2" style:family="text">
      <style:text-properties fo:font-size="10pt" style:font-size-asian="10pt"/>
    </style:style>
    <style:style style:name="T802_3" style:family="text">
      <style:text-properties fo:font-size="10pt" style:font-size-asian="10pt"/>
    </style:style>
    <style:style style:name="T802_4" style:family="text">
      <style:text-properties fo:font-size="10pt" style:font-size-asian="10pt"/>
    </style:style>
    <style:style style:name="T802_5" style:family="text">
      <style:text-properties fo:font-size="10pt" style:font-size-asian="10pt"/>
    </style:style>
    <style:style style:name="T802_6" style:family="text">
      <style:text-properties fo:font-size="10pt" style:font-size-asian="10pt"/>
    </style:style>
    <style:style style:name="P803" style:family="paragraph" style:parent-style-name="List_20_Paragraph">
      <style:paragraph-properties fo:text-align="justify" fo:margin-left="0.635cm"/>
      <style:text-properties fo:font-size="10pt" style:font-size-asian="10pt"/>
    </style:style>
    <style:style style:name="P804" style:family="paragraph" style:parent-style-name="List_20_Paragraph">
      <style:paragraph-properties fo:text-align="justify" fo:margin-left="0.635cm"/>
    </style:style>
    <style:style style:name="T804_1" style:family="text">
      <style:text-properties fo:font-size="10pt" style:font-size-asian="10pt"/>
    </style:style>
    <style:style style:name="T804_2" style:family="text">
      <style:text-properties fo:font-size="10pt" style:font-size-asian="10pt"/>
    </style:style>
    <style:style style:name="T804_3" style:family="text">
      <style:text-properties fo:font-size="10pt" style:font-size-asian="10pt"/>
    </style:style>
    <style:style style:name="T804_4" style:family="text">
      <style:text-properties fo:font-size="10pt" style:font-size-asian="10pt"/>
    </style:style>
    <style:style style:name="T804_5" style:family="text">
      <style:text-properties fo:font-size="10pt" style:font-size-asian="10pt"/>
    </style:style>
    <style:style style:name="T804_6" style:family="text">
      <style:text-properties fo:font-size="10pt" style:font-size-asian="10pt"/>
    </style:style>
    <style:style style:name="T804_7" style:family="text">
      <style:text-properties fo:font-size="10pt" style:font-size-asian="10pt"/>
    </style:style>
    <style:style style:name="T804_8" style:family="text">
      <style:text-properties fo:font-size="10pt" style:font-size-asian="10pt"/>
    </style:style>
    <style:style style:name="T804_9" style:family="text">
      <style:text-properties fo:font-size="10pt" style:font-size-asian="10pt"/>
    </style:style>
    <style:style style:name="T804_10" style:family="text">
      <style:text-properties fo:font-size="10pt" style:font-size-asian="10pt"/>
    </style:style>
    <style:style style:name="T804_11" style:family="text">
      <style:text-properties fo:font-size="10pt" style:font-size-asian="10pt"/>
    </style:style>
    <style:style style:name="P805" style:family="paragraph" style:parent-style-name="List_20_Paragraph">
      <style:paragraph-properties fo:text-align="justify" fo:margin-left="0.635cm"/>
      <style:text-properties fo:font-size="10pt" style:font-size-asian="10pt"/>
    </style:style>
    <style:style style:name="P806" style:family="paragraph" style:parent-style-name="List_20_Paragraph">
      <style:paragraph-properties fo:text-align="justify" fo:margin-left="0.635cm"/>
    </style:style>
    <style:style style:name="T806_1" style:family="text">
      <style:text-properties fo:font-size="10pt" style:font-size-asian="10pt"/>
    </style:style>
    <style:style style:name="T806_2" style:family="text">
      <style:text-properties fo:font-size="10pt" style:font-size-asian="10pt"/>
    </style:style>
    <style:style style:name="T806_3" style:family="text">
      <style:text-properties fo:font-size="10pt" style:font-size-asian="10pt"/>
    </style:style>
    <style:style style:name="T806_4" style:family="text">
      <style:text-properties fo:font-size="10pt" style:font-size-asian="10pt"/>
    </style:style>
    <style:style style:name="T806_5" style:family="text">
      <style:text-properties fo:font-size="10pt" style:font-size-asian="10pt"/>
    </style:style>
    <style:style style:name="T806_6" style:family="text">
      <style:text-properties fo:font-size="10pt" style:font-size-asian="10pt"/>
    </style:style>
    <style:style style:name="P807" style:family="paragraph" style:parent-style-name="List_20_Paragraph">
      <style:text-properties fo:background-color="#ffff00" fo:font-size="10pt" style:font-size-asian="10pt"/>
    </style:style>
    <style:style style:name="P808" style:family="paragraph" style:parent-style-name="List_20_Paragraph">
      <style:paragraph-properties fo:text-align="justify"/>
    </style:style>
    <style:style style:name="T808_1" style:family="text">
      <style:text-properties fo:font-size="10pt" style:font-size-asian="10pt"/>
    </style:style>
    <style:style style:name="T808_2" style:family="text">
      <style:text-properties fo:font-size="10pt" style:font-size-asian="10pt"/>
    </style:style>
    <style:style style:name="T808_3" style:family="text">
      <style:text-properties fo:font-size="10pt" style:font-size-asian="10pt"/>
    </style:style>
    <style:style style:name="T808_4" style:family="text">
      <style:text-properties fo:font-size="10pt" style:font-size-asian="10pt"/>
    </style:style>
    <style:style style:name="T808_5" style:family="text">
      <style:text-properties fo:font-size="10pt" style:font-size-asian="10pt"/>
    </style:style>
    <style:style style:name="T808_6" style:family="text">
      <style:text-properties fo:font-size="10pt" style:font-size-asian="10pt"/>
    </style:style>
    <style:style style:name="T808_7" style:family="text">
      <style:text-properties fo:font-size="10pt" style:font-size-asian="10pt"/>
    </style:style>
    <style:style style:name="T808_8" style:family="text">
      <style:text-properties fo:font-size="10pt" style:font-size-asian="10pt"/>
    </style:style>
    <style:style style:name="T808_9" style:family="text">
      <style:text-properties fo:font-size="10pt" style:font-size-asian="10pt"/>
    </style:style>
    <style:style style:name="T808_10" style:family="text">
      <style:text-properties fo:font-size="10pt" style:font-size-asian="10pt"/>
    </style:style>
    <style:style style:name="T808_11" style:family="text">
      <style:text-properties fo:font-size="10pt" style:font-size-asian="10pt"/>
    </style:style>
    <style:style style:name="T808_12" style:family="text">
      <style:text-properties fo:font-size="10pt" style:font-size-asian="10pt"/>
    </style:style>
    <style:style style:name="T808_13" style:family="text">
      <style:text-properties fo:font-size="10pt" style:font-size-asian="10pt"/>
    </style:style>
    <style:style style:name="T808_14" style:family="text">
      <style:text-properties fo:font-size="10pt" style:font-size-asian="10pt"/>
    </style:style>
    <style:style style:name="T808_15" style:family="text">
      <style:text-properties fo:font-size="10pt" style:font-size-asian="10pt"/>
    </style:style>
    <style:style style:name="T808_16" style:family="text">
      <style:text-properties fo:font-size="10pt" style:font-size-asian="10pt"/>
    </style:style>
    <style:style style:name="T808_17" style:family="text">
      <style:text-properties fo:font-size="10pt" style:font-size-asian="10pt"/>
    </style:style>
    <style:style style:name="T808_18" style:family="text">
      <style:text-properties fo:font-size="10pt" style:font-size-asian="10pt"/>
    </style:style>
    <style:style style:name="T808_19" style:family="text">
      <style:text-properties fo:font-size="10pt" style:font-size-asian="10pt"/>
    </style:style>
    <style:style style:name="T808_20" style:family="text">
      <style:text-properties fo:font-size="10pt" style:font-size-asian="10pt"/>
    </style:style>
    <style:style style:name="T808_21" style:family="text">
      <style:text-properties fo:font-size="10pt" style:font-size-asian="10pt"/>
    </style:style>
    <style:style style:name="T808_22" style:family="text">
      <style:text-properties fo:font-size="10pt" style:font-size-asian="10pt"/>
    </style:style>
    <style:style style:name="T808_23" style:family="text">
      <style:text-properties fo:font-size="10pt" style:font-size-asian="10pt"/>
    </style:style>
    <style:style style:name="T808_24" style:family="text">
      <style:text-properties fo:font-size="10pt" style:font-size-asian="10pt"/>
    </style:style>
    <style:style style:name="T808_25" style:family="text">
      <style:text-properties fo:font-size="10pt" style:font-size-asian="10pt"/>
    </style:style>
    <style:style style:name="P809" style:family="paragraph" style:parent-style-name="List_20_Paragraph">
      <style:paragraph-properties fo:margin-bottom="0cm"/>
      <style:text-properties fo:font-size="10pt" style:font-size-asian="10pt"/>
    </style:style>
    <style:style style:name="P810" style:family="paragraph" style:parent-style-name="List_20_Paragraph">
      <style:paragraph-properties fo:margin-bottom="0cm"/>
      <style:text-properties fo:font-size="10pt" style:font-size-asian="10pt"/>
    </style:style>
    <style:style style:name="P811" style:family="paragraph" style:parent-style-name="List_20_Paragraph">
      <style:paragraph-properties fo:margin-bottom="0cm"/>
      <style:text-properties fo:font-size="10pt" style:font-size-asian="10pt"/>
    </style:style>
    <style:style style:name="P812" style:family="paragraph" style:parent-style-name="List_20_Paragraph">
      <style:paragraph-properties fo:margin-bottom="0cm"/>
      <style:text-properties fo:font-size="10pt" style:font-size-asian="10pt"/>
    </style:style>
    <style:style style:name="P81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813_1" style:family="text">
      <style:text-properties fo:font-size="14pt" style:font-size-asian="14pt" style:font-size-complex="11pt" fo:font-weight="bold" style:font-weight-asian="bold"/>
    </style:style>
    <style:style style:name="T813_2" style:family="text">
      <style:text-properties fo:font-size="14pt" style:font-size-asian="14pt" style:font-size-complex="11pt" fo:font-weight="bold" style:font-weight-asian="bold"/>
    </style:style>
    <style:style style:name="T813_3" style:family="text">
      <style:text-properties fo:font-size="14pt" style:font-size-asian="14pt" style:font-size-complex="11pt" fo:font-weight="bold" style:font-weight-asian="bold"/>
    </style:style>
    <style:style style:name="P814" style:family="paragraph" style:parent-style-name="Normal">
      <style:text-properties fo:font-size="10pt" style:font-size-asian="10pt" style:font-size-complex="11pt" style:font-weight-complex="bold"/>
    </style:style>
    <style:style style:name="P815" style:family="paragraph" style:parent-style-name="Normal">
      <style:paragraph-properties fo:text-align="justify"/>
    </style:style>
    <style:style style:name="T815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P816" style:family="paragraph" style:parent-style-name="Comment_20_Text">
      <style:paragraph-properties fo:text-align="justify"/>
    </style:style>
    <style:style style:name="T816_1" style:family="text">
      <style:text-properties style:font-name-complex="Arial"/>
    </style:style>
    <style:style style:name="T816_2" style:family="text">
      <style:text-properties style:font-name-complex="Arial"/>
    </style:style>
    <style:style style:name="T816_3" style:family="text">
      <style:text-properties style:font-name-complex="Arial"/>
    </style:style>
    <style:style style:name="T816_4" style:family="text">
      <style:text-properties style:font-name-complex="Arial"/>
    </style:style>
    <style:style style:name="T816_5" style:family="text">
      <style:text-properties style:font-name-complex="Arial"/>
    </style:style>
    <style:style style:name="T816_6" style:family="text">
      <style:text-properties style:font-name-complex="Arial"/>
    </style:style>
    <style:style style:name="T816_7" style:family="text">
      <style:text-properties style:font-name-complex="Arial"/>
    </style:style>
    <style:style style:name="T816_8" style:family="text">
      <style:text-properties style:font-name-complex="Arial"/>
    </style:style>
    <style:style style:name="T816_9" style:family="text">
      <style:text-properties style:font-name-complex="Arial"/>
    </style:style>
    <style:style style:name="T816_10" style:family="text">
      <style:text-properties style:font-name-complex="Arial"/>
    </style:style>
    <style:style style:name="T816_11" style:family="text">
      <style:text-properties style:font-name-complex="Arial"/>
    </style:style>
    <style:style style:name="T816_12" style:family="text">
      <style:text-properties style:font-name-complex="Arial"/>
    </style:style>
    <style:style style:name="T816_13" style:family="text">
      <style:text-properties style:font-name-complex="Arial"/>
    </style:style>
    <style:style style:name="T816_14" style:family="text">
      <style:text-properties style:font-name-complex="Arial"/>
    </style:style>
    <style:style style:name="T816_15" style:family="text">
      <style:text-properties style:font-name-complex="Arial"/>
    </style:style>
    <style:style style:name="T816_16" style:family="text">
      <style:text-properties style:font-name-complex="Arial"/>
    </style:style>
    <style:style style:name="T816_17" style:family="text">
      <style:text-properties style:font-name-complex="Arial"/>
    </style:style>
    <style:style style:name="T816_18" style:family="text">
      <style:text-properties style:font-name-complex="Arial"/>
    </style:style>
    <style:style style:name="P817" style:family="paragraph" style:parent-style-name="Comment_20_Text">
      <style:paragraph-properties fo:text-align="justify"/>
      <style:text-properties style:font-name-complex="Arial"/>
    </style:style>
    <style:style style:name="P818" style:family="paragraph" style:parent-style-name="Comment_20_Text">
      <style:paragraph-properties fo:text-align="justify"/>
    </style:style>
    <style:style style:name="T818_1" style:family="text">
      <style:text-properties style:font-name-complex="Arial" fo:font-weight="bold" style:font-weight-asian="bold"/>
    </style:style>
    <style:style style:name="P819" style:family="paragraph" style:parent-style-name="Comment_20_Text">
      <style:paragraph-properties fo:text-align="justify"/>
    </style:style>
    <style:style style:name="T819_1" style:family="text">
      <style:text-properties style:font-name-complex="Arial"/>
    </style:style>
    <style:style style:name="T819_2" style:family="text">
      <style:text-properties style:font-name-complex="Arial"/>
    </style:style>
    <style:style style:name="T819_3" style:family="text">
      <style:text-properties style:font-name-complex="Arial"/>
    </style:style>
    <style:style style:name="T819_4" style:family="text">
      <style:text-properties style:font-name-complex="Arial"/>
    </style:style>
    <style:style style:name="T819_5" style:family="text">
      <style:text-properties style:font-name-complex="Arial"/>
    </style:style>
    <style:style style:name="T819_6" style:family="text">
      <style:text-properties style:font-name-complex="Arial"/>
    </style:style>
    <style:style style:name="T819_7" style:family="text">
      <style:text-properties style:font-name-complex="Arial"/>
    </style:style>
    <style:style style:name="T819_8" style:family="text">
      <style:text-properties style:font-name-complex="Arial"/>
    </style:style>
    <style:style style:name="T819_9" style:family="text">
      <style:text-properties style:font-name-complex="Arial"/>
    </style:style>
    <style:style style:name="T819_10" style:family="text">
      <style:text-properties style:font-name-complex="Arial"/>
    </style:style>
    <style:style style:name="P820" style:family="paragraph" style:parent-style-name="Comment_20_Text">
      <style:paragraph-properties fo:text-align="justify"/>
      <style:text-properties fo:color="#000000" style:font-name-complex="Arial"/>
    </style:style>
    <style:style style:name="P821" style:family="paragraph" style:parent-style-name="Comment_20_Text">
      <style:paragraph-properties fo:text-align="justify"/>
    </style:style>
    <style:style style:name="T821_1" style:family="text">
      <style:text-properties fo:color="#000000" style:font-name-complex="Arial" fo:font-weight="bold" style:font-weight-asian="bold"/>
    </style:style>
    <style:style style:name="P822" style:family="paragraph" style:parent-style-name="Comment_20_Text">
      <style:paragraph-properties fo:text-align="justify"/>
      <style:text-properties style:font-name-complex="Arial"/>
    </style:style>
    <style:style style:name="P823" style:family="paragraph" style:parent-style-name="Comment_20_Text">
      <style:paragraph-properties fo:text-align="justify"/>
    </style:style>
    <style:style style:name="T823_1" style:family="text">
      <style:text-properties style:font-name-complex="Arial" style:text-underline-style="solid" style:text-underline-color="font-color"/>
    </style:style>
    <style:style style:name="T823_2" style:family="text">
      <style:text-properties style:font-name-complex="Arial" style:text-underline-style="solid" style:text-underline-color="font-color"/>
    </style:style>
    <style:style style:name="T823_3" style:family="text">
      <style:text-properties style:font-name-complex="Arial" style:text-underline-style="solid" style:text-underline-color="font-color"/>
    </style:style>
    <style:style style:name="T823_4" style:family="text">
      <style:text-properties style:font-name-complex="Arial" style:text-underline-style="solid" style:text-underline-color="font-color"/>
    </style:style>
    <style:style style:name="T823_5" style:family="text">
      <style:text-properties style:font-name-complex="Arial" style:text-underline-style="solid" style:text-underline-color="font-color"/>
    </style:style>
    <style:style style:name="T823_6" style:family="text">
      <style:text-properties style:font-name-complex="Arial" style:text-underline-style="solid" style:text-underline-color="font-color"/>
    </style:style>
    <style:style style:name="P824" style:family="paragraph" style:parent-style-name="Comment_20_Text">
      <style:paragraph-properties fo:text-align="justify"/>
      <style:text-properties style:font-name-complex="Arial"/>
    </style:style>
    <style:style style:name="P825" style:family="paragraph" style:parent-style-name="Comment_20_Text">
      <style:paragraph-properties fo:text-align="justify"/>
      <style:text-properties style:font-name-complex="Arial"/>
    </style:style>
    <style:style style:name="T825_1" style:family="text">
      <style:text-properties fo:font-style="italic" style:font-style-asian="italic" style:font-style-complex="italic" style:font-name-complex="Arial"/>
    </style:style>
    <style:style style:name="T825_2" style:family="text">
      <style:text-properties style:font-name-complex="Arial"/>
    </style:style>
    <style:style style:name="T825_3" style:family="text">
      <style:text-properties style:font-name-complex="Arial"/>
    </style:style>
    <style:style style:name="T825_4" style:family="text">
      <style:text-properties style:font-name-complex="Arial"/>
    </style:style>
    <style:style style:name="T825_5" style:family="text">
      <style:text-properties style:font-name-complex="Arial"/>
    </style:style>
    <style:style style:name="T825_6" style:family="text">
      <style:text-properties style:font-name-complex="Arial"/>
    </style:style>
    <style:style style:name="T825_7" style:family="text">
      <style:text-properties style:font-name-complex="Arial"/>
    </style:style>
    <style:style style:name="T825_8" style:family="text">
      <style:text-properties style:font-name-complex="Arial"/>
    </style:style>
    <style:style style:name="P826" style:family="paragraph" style:parent-style-name="Comment_20_Text">
      <style:paragraph-properties fo:text-align="justify" fo:margin-left="0.25cm"/>
      <style:text-properties style:font-name-complex="Arial"/>
    </style:style>
    <style:style style:name="P827" style:family="paragraph" style:parent-style-name="Comment_20_Text">
      <style:paragraph-properties fo:text-align="justify"/>
      <style:text-properties style:font-name-complex="Arial"/>
    </style:style>
    <style:style style:name="T827_1" style:family="text">
      <style:text-properties fo:font-style="italic" style:font-style-asian="italic" style:font-style-complex="italic" style:font-name-complex="Arial"/>
    </style:style>
    <style:style style:name="P828" style:family="paragraph" style:parent-style-name="Comment_20_Text">
      <style:paragraph-properties fo:text-align="justify" fo:margin-left="0.25cm"/>
    </style:style>
    <style:style style:name="T828_1" style:family="text">
      <style:text-properties style:font-name-complex="Arial"/>
    </style:style>
    <style:style style:name="T828_2" style:family="text">
      <style:text-properties style:font-name-complex="Arial"/>
    </style:style>
    <style:style style:name="T828_3" style:family="text">
      <style:text-properties style:font-name-complex="Arial"/>
    </style:style>
    <style:style style:name="P829" style:family="paragraph" style:parent-style-name="Comment_20_Text">
      <style:paragraph-properties fo:text-align="justify" fo:margin-left="0.25cm"/>
      <style:text-properties style:font-name-complex="Arial"/>
    </style:style>
    <style:style style:name="P830" style:family="paragraph" style:parent-style-name="Comment_20_Text">
      <style:paragraph-properties fo:text-align="justify"/>
      <style:text-properties style:font-name-complex="Arial"/>
    </style:style>
    <style:style style:name="T830_1" style:family="text">
      <style:text-properties fo:font-style="italic" style:font-style-asian="italic" style:font-style-complex="italic" style:font-name-complex="Arial"/>
    </style:style>
    <style:style style:name="T830_2" style:family="text">
      <style:text-properties fo:font-style="italic" style:font-style-asian="italic" style:font-style-complex="italic" style:font-name-complex="Arial"/>
    </style:style>
    <style:style style:name="T830_3" style:family="text">
      <style:text-properties fo:font-style="italic" style:font-style-asian="italic" style:font-style-complex="italic" style:font-name-complex="Arial"/>
    </style:style>
    <style:style style:name="T830_4" style:family="text">
      <style:text-properties fo:font-style="italic" style:font-style-asian="italic" style:font-style-complex="italic" style:font-name-complex="Arial"/>
    </style:style>
    <style:style style:name="T830_5" style:family="text">
      <style:text-properties fo:font-style="italic" style:font-style-asian="italic" style:font-style-complex="italic" style:font-name-complex="Arial"/>
    </style:style>
    <style:style style:name="P831" style:family="paragraph" style:parent-style-name="Comment_20_Text">
      <style:paragraph-properties fo:text-align="justify" fo:margin-left="0.25cm"/>
    </style:style>
    <style:style style:name="T831_1" style:family="text">
      <style:text-properties style:font-name-complex="Arial"/>
    </style:style>
    <style:style style:name="T831_2" style:family="text">
      <style:text-properties style:font-name-complex="Arial"/>
    </style:style>
    <style:style style:name="T831_3" style:family="text">
      <style:text-properties style:font-name-complex="Arial"/>
    </style:style>
    <style:style style:name="T831_4" style:family="text">
      <style:text-properties style:font-name-complex="Arial"/>
    </style:style>
    <style:style style:name="T831_5" style:family="text">
      <style:text-properties style:font-name-complex="Arial"/>
    </style:style>
    <style:style style:name="T831_6" style:family="text">
      <style:text-properties style:font-name-complex="Arial"/>
    </style:style>
    <style:style style:name="T831_7" style:family="text">
      <style:text-properties style:font-name-complex="Arial"/>
    </style:style>
    <style:style style:name="T831_8" style:family="text">
      <style:text-properties style:font-name-complex="Arial"/>
    </style:style>
    <style:style style:name="P832" style:family="paragraph" style:parent-style-name="Normal">
      <style:text-properties fo:font-size="10pt" style:font-size-asian="10pt" style:font-size-complex="11pt" style:font-weight-complex="bold"/>
    </style:style>
    <style:style style:name="P833" style:family="paragraph" style:parent-style-name="Normal">
      <style:text-properties fo:font-size="10pt" style:font-size-asian="10pt" style:font-size-complex="11pt" style:font-weight-complex="bold"/>
    </style:style>
    <style:style style:name="P834" style:family="paragraph" style:parent-style-name="Normal"/>
    <style:style style:name="P835" style:family="paragraph" style:parent-style-name="Normal"/>
  </office:automatic-styles>
  <office:body>
    <office:text>
      <text:section text:style-name="S1" text:name="S1">
        <text:h text:style-name="P1" text:outline-level="2"><text:span text:style-name="T1_1">Annual<text:s/>Review<text:s/>Template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/></text:span><text:span text:style-name="T3_2">Global<text:s/>Compacts<text:s/>on<text:s/>Refugees<text:s/>and<text:s/>Migration<text:s/>Programme<text:s/>(GCP)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/text:span><text:span text:style-name="T4_2"><text:s/>£29,750,000</text:span></text:p>
            </table:table-cell>
            <table:covered-table-cell/>
            <table:table-cell table:style-name="Cell3">
              <text:p text:style-name="P5"><text:span text:style-name="T5_1">Review<text:s/></text:span><text:span text:style-name="T5_2">d</text:span><text:span text:style-name="T5_3">ate:<text:s/></text:span><text:span text:style-name="T5_4">23/</text:span><text:span text:style-name="T5_5">07/202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Code:</text:span><text:span text:style-name="T6_2"><text:s/>400209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01/04/2024</text:span></text:p>
            </table:table-cell>
            <table:table-cell table:style-name="Cell6">
              <text:p text:style-name="P9"><text:span text:style-name="T9_1">AMP<text:s/>end<text:s/>date:</text:span><text:span text:style-name="T9_2"><text:s/>31/03/2027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</text:span><text:span text:style-name="T13_2">24/25</text:span></text:p>
            </table:table-cell>
            <table:table-cell table:style-name="Cell9">
              <text:p text:style-name="P14"><text:span text:style-name="T14_1">2025/2026</text:span></text:p>
            </table:table-cell>
            <table:table-cell table:style-name="Cell10">
              <text:p text:style-name="P15"/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/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oderate</text:span></text:p>
            </table:table-cell>
            <table:table-cell table:style-name="Cell27">
              <text:p text:style-name="P32"><text:span text:style-name="T32_1">Moderate</text:span></text:p>
            </table:table-cell>
            <table:table-cell table:style-name="Cell28">
              <text:p text:style-name="P33"/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/>
        <table:table table:style-name="Table3">
          <table:table-column table:style-name="Column13"/>
          <table:table-column table:style-name="Column14"/>
          <table:table-column table:style-name="Column15"/>
          <table:table-row table:style-name="Row7">
            <table:table-cell table:style-name="Cell34">
              <text:p text:style-name="P40"><text:span text:style-name="T40_1">DevTracker<text:s/>Link<text:s/>to<text:s/>Business<text:s/>Case:<text:s/></text:span></text:p>
            </table:table-cell>
            <table:table-cell table:style-name="Cell35">
              <text:p text:style-name="P41"><text:span text:style-name="T41_1"><text:a xlink:type="simple" xlink:href="https://iati.fcdo.gov.uk/iati_documents/D0006137.odt"><text:span text:style-name="T41_2">Business<text:s/>Case</text:span></text:a></text:span></text:p>
              <text:p text:style-name="P42"><text:span text:style-name="T42_1"><text:a xlink:type="simple" xlink:href="https://iati.fcdo.gov.uk/iati_documents/D0006138.odt"><text:span text:style-name="T42_2">BC<text:s/>Addendum<text:s/>1</text:span></text:a></text:span></text:p>
              <text:p text:style-name="P43"><text:span text:style-name="T43_1">BC<text:s/>Addendum<text:s/>2</text:span><text:span text:style-name="T43_2"><text:s/>(awaiting<text:s/>publication)</text:span></text:p>
            </table:table-cell>
            <table:table-cell table:style-name="Cell36">
              <text:p text:style-name="P44"/>
            </table:table-cell>
          </table:table-row>
          <table:table-row table:style-name="Row8">
            <table:table-cell table:style-name="Cell37">
              <text:p text:style-name="P45"><text:span text:style-name="T45_1">DevTracker<text:s/>Link<text:s/>to<text:s/></text:span><text:span text:style-name="T45_2">results<text:s/>framework</text:span><text:span text:style-name="T45_3">:<text:s/></text:span></text:p>
            </table:table-cell>
            <table:table-cell table:style-name="Cell38">
              <text:p text:style-name="P46"><text:span text:style-name="T46_1"><text:a xlink:type="simple" xlink:href="https://iati.fcdo.gov.uk/iati_documents/D0007046.xlsx"><text:span text:style-name="T46_2">Logframe</text:span></text:a></text:span><text:span text:style-name="T46_3"><text:s/></text:span><text:span text:style-name="T46_4">(update<text:s/>awaiting<text:s/>publ</text:span><text:span text:style-name="T46_5">ication)</text:span></text:p>
            </table:table-cell>
            <table:table-cell table:style-name="Cell39">
              <text:p text:style-name="P47"/>
            </table:table-cell>
          </table:table-row>
        </table:table>
        <text:p text:style-name="P48"/>
        <text:p text:style-name="P49"/>
        <text:p text:style-name="P50"><text:span text:style-name="T50_1">A.<text:s/></text:span><text:span text:style-name="T50_2">SUMMARY<text:s/>AND<text:s/>OVERVIEW<text:s/></text:span></text:p>
        <text:p text:style-name="P51"/>
        <text:p text:style-name="P52"><text:span text:style-name="T52_1">Description<text:s/>of<text:s/>programme<text:s/></text:span></text:p>
        <text:p text:style-name="P53"/>
        <text:p text:style-name="P54"><text:span text:style-name="T54_1">The<text:s/>FCDO’s<text:s/>Global<text:s/>Compacts<text:s/>on<text:s/>Refugees<text:s/>and<text:s/>Migration<text:s/>Programme<text:s/>(GCP)<text:s/>was<text:s/>established<text:s/>to<text:s/>support<text:s/>the<text:s/>implementation<text:s/>of<text:s/>the<text:s/>2018<text:s/>Global<text:s/>Compacts<text:s/>on<text:s/>Migration<text:s/>and<text:s/>Refugees,<text:s/>addressing<text:s/>the<text:s/>growing<text:s/>scale<text:s/>of<text:s/>global<text:s/>human<text:s/>mobility<text:s/>and<text:s/>associated<text:s/>protection<text:s/>and<text:s/>social<text:s/>cohesion<text:s/>challenges.<text:s/>Through<text:s/>a<text:s/>combination<text:s/>of<text:s/>multilateral<text:s/>and<text:s/>bilateral<text:s/>delivery,<text:s/>the<text:s/>GCP<text:s/>is<text:s/>supporting<text:s/>initiatives<text:s/>focusing<text:s/>on<text:s/>i)<text:s/>promoting<text:s/>safer,<text:s/>more<text:s/>orderly,<text:s/>and<text:s/>regular<text:s/>migration,<text:s/>ii)<text:s/>increasing<text:s/>inclusion<text:s/>of<text:s/>refugee<text:s/>children<text:s/>in<text:s/>national<text:s/>education<text:s/>systems,<text:s/>iii)<text:s/>combatting<text:s/>gender<text:s/>discrimination<text:s/>in<text:s/>nationality<text:s/>laws,<text:s/>iv)<text:s/>improving<text:s/>host<text:s/>and<text:s/>transit<text:s/>countries’<text:s/>ability<text:s/>to<text:s/>support<text:s/>migrants<text:s/>and<text:s/>forcibly<text:s/>displaced<text:s/>people,<text:s/>and<text:s/>v)<text:s/>supporting<text:s/>refugee<text:s/>and<text:s/>stateless<text:s/>people’s<text:s/>inclusion<text:s/>in<text:s/>the<text:s/>decision-<text:s/>and<text:s/>policy-making<text:s/>that<text:s/>pertains<text:s/>to<text:s/>them.<text:s/>The<text:s/>programme<text:s/>reflects<text:s/>UK<text:s/>strategic<text:s/>priorities<text:s/>and<text:s/>contributes<text:s/>to<text:s/>strengthening<text:s/>the<text:s/>international<text:s/>architecture<text:s/>for<text:s/>managing<text:s/>displacement<text:s/>and<text:s/>migration.</text:span></text:p>
        <text:p text:style-name="P55"/>
        <text:p text:style-name="P56"><text:span text:style-name="T56_1">The<text:s/>programme<text:s/>operate</text:span><text:span text:style-name="T56_2">s</text:span><text:span text:style-name="T56_3"><text:s/>using<text:s/>both<text:s/>bilateral<text:s/>and<text:s/>bilateral<text:s/>through<text:s/>multilateral<text:s/>methods.<text:s/>Bilateral<text:s/>projects<text:s/>include<text:s/>partnerships<text:s/>with<text:s/>the<text:s/>Asia<text:s/>Pacific<text:s/>Network<text:s/>of<text:s/>Refugees<text:s/>(APNOR),<text:s/>and<text:s/>the<text:s/>Women’s<text:s/>Refugee<text:s/>Commission<text:s/>(WRC).<text:s/>Bilateral<text:s/>through<text:s/>multilateral<text:s/>projects<text:s/>include<text:s/>contributions<text:s/>to<text:s/>the<text:s/>Migration<text:s/>Multi-Partner<text:s/>Trust<text:s/>Fund<text:s/>(MMPTF),<text:s/>Internal<text:s/>Displacement<text:s/>Solutions<text:s/>Fund<text:s/>(IDSF),<text:s/>UN<text:s/>Office<text:s/>of<text:s/>the<text:s/>Special<text:s/>Advisor<text:s/>on<text:s/>Internal<text:s/>Displacement<text:s/>(UNOSA),<text:s/>Global<text:s/>Concessional<text:s/>Financing<text:s/>Facility<text:s/>(GCFF),<text:s/>Inclusion<text:s/>Support<text:s/>Program<text:s/>for<text:s/>Refugee<text:s/>Education<text:s/>(INSPIRE)</text:span><text:span text:style-name="T56_4">,<text:s/></text:span><text:span text:style-name="T56_5">Expert<text:s/>Group<text:s/>on<text:s/>Refugee,<text:s/></text:span><text:span text:style-name="T56_6">IDP,<text:s/>and<text:s/>Statelessness<text:s/>Statistics</text:span><text:span text:style-name="T56_7"><text:s/>(EGRISS)</text:span><text:span text:style-name="T56_8">,<text:s/></text:span><text:span text:style-name="T56_9">UN</text:span><text:span text:style-name="T56_10"><text:s/></text:span><text:span text:style-name="T56_11">H</text:span><text:span text:style-name="T56_12">igh<text:s/></text:span><text:span text:style-name="T56_13">C</text:span><text:span text:style-name="T56_14">ommission<text:s/>on<text:s/></text:span><text:span text:style-name="T56_15">R</text:span><text:span text:style-name="T56_16">efugees<text:s/>(UNHCR)</text:span><text:span text:style-name="T56_17">,<text:s/></text:span><text:span text:style-name="T56_18">and<text:s/></text:span><text:span text:style-name="T56_19">the<text:s/></text:span><text:span text:style-name="T56_20">Regional<text:s/>Global<text:s/>Migration<text:s/>Programme<text:s/>(RMGP)</text:span><text:span text:style-name="T56_21">.<text:s/></text:span></text:p>
        <text:p text:style-name="P57"/>
        <text:p text:style-name="P58"><text:span text:style-name="T58_1">Summary<text:s/>supporting<text:s/>narrative<text:s/>for<text:s/>the<text:s/>overall<text:s/>score<text:s/>in<text:s/>this<text:s/>review</text:span></text:p>
        <text:p text:style-name="P59"/>
        <text:p text:style-name="P60"><text:span text:style-name="T60_1">The<text:s/>GCP<text:s/>is<text:s/>a<text:s/>programme<text:s/>involving<text:s/>a<text:s/>variety<text:s/>of<text:s/>workstreams<text:s/>with<text:s/>9<text:s/>projects,<text:s/>working<text:s/>towards<text:s/>9<text:s/>outcomes<text:s/>(not<text:s/>neatly<text:s/>correlat</text:span><text:span text:style-name="T60_2">ing<text:s/>1<text:s/>to<text:s/>1</text:span><text:span text:style-name="T60_3">).<text:s/>This<text:s/>makes<text:s/>it<text:s/>complex<text:s/>to<text:s/>manage<text:s/>and<text:s/>to<text:s/>review.<text:s/>All<text:s/>the<text:s/>component<text:s/>projects<text:s/>under<text:s/>the<text:s/>programme<text:s/>are<text:s/>rated<text:s/>as<text:s/>either<text:s/>meeting<text:s/>(A)<text:s/>or<text:s/>exceeding<text:s/>expectations<text:s/>(A+)</text:span><text:span text:style-name="T60_4">,<text:s/>in<text:s/>relation<text:s/>to<text:s/>output<text:s/>targets<text:s/>set<text:s/>for<text:s/>the<text:s/>review<text:s/>period.<text:s/>There<text:s/>is<text:s/>some<text:s/>debate<text:s/>as<text:s/>to<text:s/>whether<text:s/>certain<text:s/>targets<text:s/>could<text:s/>have<text:s/>been<text:s/>set<text:s/>at<text:s/>a<text:s/>higher<text:s/>level<text:s/>of<text:s/>ambition<text:s/>earlier<text:s/>on,<text:s/>and<text:s/>so<text:s/>not<text:s/>every<text:s/>instance<text:s/>of<text:s/>exceeding<text:s/>milestones<text:s/>automatically<text:s/>translates<text:s/>into<text:s/>an<text:s/>A+<text:s/>score.<text:s/></text:span><text:span text:style-name="T60_5">That<text:s/>said,<text:s/>the<text:s/>programme<text:s/>clearly<text:s/>offers<text:s/>good<text:s/>value<text:s/>for<text:s/>money<text:s/>acting<text:s/>as<text:s/>a<text:s/>vehicle<text:s/>to<text:s/>deliver<text:s/>on<text:s/>the<text:s/>UK’s<text:s/>commitments<text:s/>to<text:s/>the<text:s/>Global<text:s/>Compacts</text:span><text:span text:style-name="T60_6"><text:s/>and<text:s/>aiding<text:s/>efforts<text:s/>to<text:s/>make<text:s/>migration<text:s/>safer<text:s/>and<text:s/>more<text:s/>regular.<text:s/></text:span><text:span text:style-name="T60_7">Overall,<text:s/>the<text:s/>programme<text:s/>merits<text:s/>an<text:s/>A<text:s/>score,<text:s/>as<text:s/>it<text:s/>ha</text:span><text:span text:style-name="T60_8">s</text:span><text:span text:style-name="T60_9"><text:s/>met<text:s/>expectations<text:s/>so<text:s/>far.<text:s/>The<text:s/>causal<text:s/>pathways<text:s/>outlined<text:s/>in<text:s/>the<text:s/></text:span><text:span text:style-name="T60_10">T</text:span><text:span text:style-name="T60_11">heory<text:s/>of<text:s/></text:span><text:span text:style-name="T60_12">C</text:span><text:span text:style-name="T60_13">hange</text:span><text:span text:style-name="T60_14"><text:s/>(ToC)</text:span><text:span text:style-name="T60_15"><text:s/>have<text:s/>been<text:s/>tested<text:s/>and<text:s/>remain<text:s/>valid,<text:s/>while<text:s/>the<text:s/>programme’s<text:s/>structure<text:s/>and<text:s/>logframe<text:s/>have<text:s/>adapted<text:s/>in<text:s/>response<text:s/>to<text:s/>evolving<text:s/></text:span><text:span text:style-name="T60_16">priorities</text:span><text:span text:style-name="T60_17">.<text:s/></text:span><text:span text:style-name="T60_18">GCP</text:span><text:span text:style-name="T60_19"><text:s/>has<text:s/>pursued<text:s/></text:span><text:span text:style-name="T60_20">cost</text:span><text:span text:style-name="T60_21">-e</text:span><text:span text:style-name="T60_22">ffective<text:s/>deployment<text:s/>of<text:s/>ODA<text:s/>to<text:s/>NGOs<text:s/></text:span><text:span text:style-name="T60_23">and<text:s/>in</text:span><text:span text:style-name="T60_24"><text:s/>multilateral<text:s/></text:span><text:span text:style-name="T60_25">spaces<text:s/></text:span><text:span text:style-name="T60_26">to<text:s/></text:span><text:span text:style-name="T60_27">successfully<text:s/>b</text:span><text:span text:style-name="T60_28">uild<text:s/>key<text:s/>capabilities,<text:s/>support<text:s/>meaningful<text:s/>refugee<text:s/>inclusion<text:s/>in<text:s/>global<text:s/>decision-making<text:s/>and<text:s/>secur</text:span><text:span text:style-name="T60_29">e</text:span><text:span text:style-name="T60_30"><text:s/></text:span><text:span text:style-name="T60_31">multiplier<text:s/>effects<text:s/>on<text:s/>UK</text:span><text:span text:style-name="T60_32"><text:s/>financial</text:span><text:span text:style-name="T60_33"><text:s/>investments.</text:span></text:p>
        <text:p text:style-name="P61"/>
        <text:p text:style-name="P62"><text:span text:style-name="T62_1">L</text:span><text:span text:style-name="T62_2">essons<text:s/>and<text:s/>recommendations<text:s/>for<text:s/>the<text:s/>year<text:s/>ahead</text:span></text:p>
        <text:p text:style-name="P63"/>
        <text:p text:style-name="P64"><text:span text:style-name="T64_1">Top-line<text:s/>recommendations<text:s/>are<text:s/>as<text:s/>follows:</text:span></text:p>
        <text:list text:style-name="LS44" xml:id="list0">
          <text:list-item>
            <text:p text:style-name="P65"><text:span text:style-name="T65_1">When<text:s/>taking<text:s/>decisions<text:s/>about<text:s/>the<text:s/>future<text:s/>management<text:s/>of<text:s/>the<text:s/>GCP,<text:s/>it<text:s/>is<text:s/>recommended<text:s/>that<text:s/>portfolio<text:s/>leadership<text:s/>accept<text:s/>the<text:s/>limitations<text:s/>inherent<text:s/>in<text:s/>continuing<text:s/>to<text:s/>work<text:s/>with<text:s/>a<text:s/>large<text:s/>number<text:s/>of<text:s/>partners<text:s/>under<text:s/>a<text:s/>single<text:s/>programme<text:s/>or<text:s/>alternatively<text:s/>give<text:s/>the<text:s/></text:span><text:span text:style-name="T65_2">SRO</text:span><text:span text:style-name="T65_3"><text:s/>permission<text:s/>to<text:s/>focus<text:s/>on<text:s/>managing<text:s/>fewer<text:s/>interventions<text:s/>“better”,<text:s/>i.e.<text:s/>to<text:s/>a<text:s/>best<text:s/>practice<text:s/>standard<text:s/>on<text:s/>risk,<text:s/>DCM<text:s/>and<text:s/>MEL<text:s/>beyond<text:s/>baseline<text:s/>compliance.</text:span></text:p>
          </text:list-item>
        </text:list>
        <text:p text:style-name="P66"/>
        <text:list text:style-name="LS44" xml:id="list1">
          <text:list-item>
            <text:p text:style-name="P67"><text:span text:style-name="T67_1">Where<text:s/>quantitative<text:s/>targets<text:s/>were<text:s/>highly<text:s/>exceeded<text:s/>at<text:s/>output-level,<text:s/>the<text:s/>programme<text:s/>team<text:s/>should<text:s/>consider<text:s/>whether<text:s/>to<text:s/>revise<text:s/>upward<text:s/>the<text:s/>level<text:s/>of<text:s/>ambition<text:s/>in<text:s/>the<text:s/>context<text:s/>of<text:s/>the<text:s/>final<text:s/>year<text:s/>of<text:s/>the<text:s/>programme,<text:s/>all<text:s/>other<text:s/>factors<text:s/>being<text:s/>equal.</text:span></text:p>
          </text:list-item>
        </text:list>
        <text:p text:style-name="P68"/>
        <text:list text:style-name="LS44" xml:id="list2">
          <text:list-item>
            <text:p text:style-name="P69"><text:span text:style-name="T69_1">As<text:s/>well<text:s/>as<text:s/>recording<text:s/>quantitative<text:s/>data<text:s/>on<text:s/>attainment,<text:s/>the<text:s/>programme<text:s/>team<text:s/>might<text:s/>consider<text:s/>whether</text:span><text:span text:style-name="T69_2"><text:s/>and<text:s/>where</text:span><text:span text:style-name="T69_3"><text:s/>it<text:s/>is<text:s/>possible<text:s/>to<text:s/>track<text:s/>progression<text:s/>in<text:s/>the<text:s/>wider<text:s/>policy<text:s/>space<text:s/>in<text:s/>key<text:s/>countries<text:s/>for<text:s/>those<text:s/>areas<text:s/>where<text:s/>legislative<text:s/>reform<text:s/>is<text:s/>desirable<text:s/>and<text:s/>attainable,<text:s/>e.g.<text:s/>on<text:s/>women’s<text:s/>right<text:s/>to<text:s/>confer<text:s/>citizenship<text:s/>on<text:s/>children<text:s/>for<text:s/>Outcome<text:s/>4.<text:s/>Attendance<text:s/>and<text:s/>feedback<text:s/>are<text:s/>useful<text:s/>but<text:s/>without<text:s/>objective<text:s/>analysis<text:s/>of<text:s/>policy<text:s/>pipelines<text:s/>for<text:s/>reform<text:s/>agendas,<text:s/>it<text:s/>may<text:s/>be<text:s/>difficult<text:s/>to<text:s/></text:span><text:span text:style-name="T69_4">appraise</text:span><text:span text:style-name="T69_5"><text:s/>the<text:s/>actual<text:s/>significance<text:s/>of<text:s/>outputs<text:s/>achieved<text:s/>at<text:s/>an<text:s/>outcome<text:s/>and<text:s/>impact<text:s/>level.<text:s/>This<text:s/>would<text:s/>require<text:s/>prioritisation<text:s/>and<text:s/>focus<text:s/>on<text:s/>those<text:s/>countries<text:s/>most<text:s/>likely/able<text:s/>to<text:s/>engage<text:s/>meaningfully<text:s/>with<text:s/>the<text:s/>advocacy<text:s/>which<text:s/>GCP<text:s/>supports.</text:span></text:p>
          </text:list-item>
        </text:list>
        <text:p text:style-name="P70"/>
        <text:list text:style-name="LS44" xml:id="list3">
          <text:list-item>
            <text:p text:style-name="P71"><text:span text:style-name="T71_1">As<text:s/>an<text:s/>output<text:s/>that<text:s/>MD<text:s/>ODA<text:s/>has<text:s/>directly<text:s/>and<text:s/>traceably<text:s/>financed<text:s/>the<text:s/>development<text:s/>of,<text:s/>the<text:s/>Legal<text:s/>Atlas<text:s/>is<text:s/>a</text:span><text:span text:style-name="T71_2">n<text:s/></text:span><text:span text:style-name="T71_3">identifiable<text:s/>extant</text:span><text:span text:style-name="T71_4"><text:s/>product<text:s/>with<text:s/>meaningful<text:s/>UK<text:s/>equity.<text:s/>The<text:s/>fact<text:s/>that<text:s/></text:span><text:span text:style-name="T71_5">it<text:s/></text:span><text:span text:style-name="T71_6">is<text:s/>already<text:s/>receiving<text:s/>positive<text:s/>feedback<text:s/>at<text:s/>a<text:s/>global<text:s/>level<text:s/>should<text:s/>give<text:s/>the<text:s/>GCP<text:s/>programme<text:s/>team<text:s/>reason<text:s/>to<text:s/>consider<text:s/>what<text:s/>more<text:s/>can<text:s/>be<text:s/>done<text:s/>to<text:s/>further<text:s/>publicise<text:s/>and<text:s/>share<text:s/>the<text:s/>tool</text:span><text:span text:style-name="T71_7"><text:s/>to<text:s/>optimise<text:s/></text:span><text:span text:style-name="T71_8">for<text:s/>widest<text:s/>possible<text:s/>impact.</text:span></text:p>
          </text:list-item>
        </text:list>
        <text:p text:style-name="P72"/>
        <text:list text:style-name="LS44" xml:id="list4">
          <text:list-item>
            <text:p text:style-name="P73"><text:span text:style-name="T73_1">Where<text:s/>monitored,<text:s/>it<text:s/>is<text:s/>recommended<text:s/>that<text:s/>the<text:s/>programme<text:s/>team<text:s/>work<text:s/>with<text:s/>partners<text:s/>to<text:s/>improve<text:s/>survey<text:s/>response<text:s/>rates,<text:s/></text:span><text:span text:style-name="T73_2">in<text:s/>order<text:s/>to<text:s/>maximise<text:s/>FCDO’s<text:s/>ability<text:s/>to<text:s/>judge<text:s/>qualitative<text:s/>and<text:s/></text:span><text:span text:style-name="T73_3">less<text:s/>tangible<text:s/>progress<text:s/>on<text:s/>influencing<text:s/>decision-making<text:s/>and<text:s/>perceptions<text:s/>in<text:s/>key<text:s/>space</text:span><text:span text:style-name="T73_4">s.</text:span></text:p>
          </text:list-item>
        </text:list>
        <text:p text:style-name="P74"/>
        <text:list text:style-name="LS44" xml:id="list5">
          <text:list-item>
            <text:p text:style-name="P75"><text:span text:style-name="T75_1">GCP<text:s/>should<text:s/></text:span><text:span text:style-name="T75_2">maximise</text:span><text:span text:style-name="T75_3"><text:s/>cost</text:span><text:span text:style-name="T75_4">-</text:span><text:span text:style-name="T75_5">effectiveness<text:s/>by<text:s/>funding<text:s/>a<text:s/>smaller<text:s/>number<text:s/>of<text:s/>interventions<text:s/>offering<text:s/>the<text:s/>best<text:s/>VfM<text:s/>in<text:s/>context,<text:s/>to<text:s/>align<text:s/>with<text:s/>the<text:s/>stated<text:s/>objective<text:s/>in<text:s/>the<text:s/>MD<text:s/>business<text:s/>plan,<text:s/>to:<text:s/>“concentrate<text:s/>on<text:s/>catalytic<text:s/>investments<text:s/>to<text:s/>multilateral<text:s/>mechanisms<text:s/>that<text:s/>support<text:s/>regional<text:s/>hosting<text:s/>in<text:s/>UK-linked<text:s/>geographies.”<text:s/></text:span><text:span text:style-name="T75_6">This<text:s/>should<text:s/>also<text:s/>make<text:s/>the<text:s/></text:span><text:span text:style-name="T75_7">GCP</text:span><text:span text:style-name="T75_8"><text:s/>more<text:s/></text:span><text:span text:style-name="T75_9">manageable<text:s/>and</text:span><text:span text:style-name="T75_10"><text:s/>enable<text:s/>the<text:s/>team<text:s/>to<text:s/>devote<text:s/>t</text:span><text:span text:style-name="T75_11">he<text:s/>time<text:s/>needed<text:s/>to<text:s/>achieve<text:s/>best<text:s/>practice<text:s/>in<text:s/>programme<text:s/>management.</text:span></text:p>
          </text:list-item>
        </text:list>
        <text:p text:style-name="P76"/>
        <text:list text:style-name="LS44" xml:id="list6">
          <text:list-item>
            <text:p text:style-name="P77"><text:span text:style-name="T77_1">To<text:s/>mitigate<text:s/></text:span><text:span text:style-name="T77_2">programme<text:s/>risks<text:s/>(especially<text:s/>finance<text:s/>and<text:s/>safeguarding),<text:s/></text:span><text:span text:style-name="T77_3">the<text:s/>programme<text:s/>team<text:s/>should<text:s/>co</text:span><text:span text:style-name="T77_4">mplete</text:span><text:span text:style-name="T77_5"><text:s/></text:span><text:span text:style-name="T77_6">full<text:s/>delivery<text:s/>chain<text:s/>mapping<text:s/>and<text:s/></text:span><text:span text:style-name="T77_7">consider<text:s/></text:span><text:span text:style-name="T77_8">how<text:s/>best<text:s/>to</text:span><text:span text:style-name="T77_9"><text:s/>obtain<text:s/>robust<text:s/>evidence<text:s/>around<text:s/>use<text:s/>of<text:s/>funds<text:s/>in<text:s/>onward<text:s/>grants,<text:s/>beyond<text:s/>assurances<text:s/>from<text:s/>tier-one<text:s/>partners.</text:span></text:p>
          </text:list-item>
        </text:list>
        <text:p text:style-name="P78"/>
        <text:list text:style-name="LS44" xml:id="list7">
          <text:list-item>
            <text:p text:style-name="P79"><text:span text:style-name="T79_1">The<text:s/></text:span><text:span text:style-name="T79_2">GCP<text:s/>team<text:s/>might<text:s/>consider<text:s/></text:span><text:span text:style-name="T79_3">challeng</text:span><text:span text:style-name="T79_4">ing</text:span><text:span text:style-name="T79_5"><text:s/>whether<text:s/>staff<text:s/>costs<text:s/>should<text:s/>be<text:s/>eligible<text:s/>for<text:s/>pre-payment</text:span><text:span text:style-name="T79_6"><text:s/>in<text:s/>order<text:s/>to<text:s/>evidence<text:s/>PrOF<text:s/>compliance<text:s/>when<text:s/>negotiating<text:s/>partner<text:s/>requests<text:s/>for<text:s/></text:span><text:span text:style-name="T79_7">payment<text:s/>before<text:s/>completion<text:s/>of<text:s/>commissioned<text:s/>work<text:s/>packages.</text:span></text:p>
          </text:list-item>
        </text:list>
        <text:p text:style-name="P80"/>
        <text:p text:style-name="P81"><text:span text:style-name="T81_1">More<text:s/>detail<text:s/>on<text:s/>output-specific<text:s/></text:span><text:span text:style-name="T81_2">and<text:s/>programme<text:s/>management-related<text:s/></text:span><text:span text:style-name="T81_3">recommendations<text:s/>is<text:s/>itemised<text:s/>in<text:s/>relevant<text:s/>sub-sections<text:s/>in<text:s/>Section<text:s/>C</text:span><text:span text:style-name="T81_4">,<text:s/>D,<text:s/>E,<text:s/>F<text:s/>and<text:s/>G</text:span><text:span text:style-name="T81_5">.</text:span></text:p>
        <text:p text:style-name="P82"/>
        <text:p text:style-name="P83"/>
        <text:p text:style-name="P84"/>
        <text:p text:style-name="P85"/>
        <text:p text:style-name="P86"/>
        <text:p text:style-name="P87"/>
        <text:p text:style-name="P88"/>
        <text:h text:style-name="P89" text:outline-level="2"><text:span text:style-name="T89_1">B:<text:s/>THEORY<text:s/>OF<text:s/>CHANGE<text:s/>AND<text:s/>PROGRESS<text:s/>TOWARDS<text:s/>OUTCOMES</text:span><text:span text:style-name="T89_2"><text:s/></text:span></text:h>
        <text:p text:style-name="P90"/>
        <text:p text:style-name="P91"><text:span text:style-name="T91_1">Summarise<text:s/>the<text:s/>programme’s<text:s/></text:span><text:span text:style-name="T91_2"><text:a xlink:type="simple" xlink:href="https://fcogovuk.sharepoint.com/teams/prof/_layouts/15/Doc.aspx?OR=teams&amp;action=edit&amp;sourcedoc=%7bE730D961-222B-456A-A1B3-DE32308F404E%7d"><text:span text:style-name="T91_3">theory<text:s/>of<text:s/>change</text:span></text:a></text:span><text:span text:style-name="T91_4">,<text:s/>including<text:s/>any<text:s/>changes<text:s/>to<text:s/>outcome<text:s/>and<text:s/>impact<text:s/>indicators<text:s/>from<text:s/>the<text:s/>original<text:s/>business<text:s/>case.</text:span></text:p>
        <text:p text:style-name="P92"/>
        <text:p text:style-name="P93"><text:span text:style-name="T93_1">GCP<text:s/>is<text:s/>designed<text:s/>to<text:s/>respond<text:s/>to<text:s/>the<text:s/>growing<text:s/>scale<text:s/>and<text:s/>complexity<text:s/>of<text:s/>global<text:s/>human<text:s/>mobility,<text:s/>which<text:s/>presents<text:s/>both<text:s/>development<text:s/>opportunities<text:s/>and<text:s/>significant<text:s/>protection<text:s/>challenges.<text:s/>Its<text:s/>aims<text:s/>are<text:s/>for<text:s/>forcibly<text:s/>displaced<text:s/>people<text:s/>and<text:s/>migrants<text:s/>to<text:s/>have<text:s/>better<text:s/>access<text:s/>to<text:s/>protection,<text:s/>rights,<text:s/>services<text:s/>and<text:s/>livelihoods,<text:s/>and<text:s/>for<text:s/>migration<text:s/>to<text:s/>be<text:s/>safer,<text:s/>more<text:s/>orderly<text:s/>and<text:s/>regular.<text:s/></text:span></text:p>
        <text:p text:style-name="P94"><text:span text:style-name="T94_1">To<text:s/>achieve<text:s/>this<text:s/>impact,<text:s/>GCP<text:s/>funds<text:s/>a<text:s/>portfolio<text:s/>of<text:s/>multilateral<text:s/>and<text:s/>bilateral<text:s/>initiatives<text:s/>spanning<text:s/>a<text:s/>wide<text:s/>range<text:s/>of<text:s/>activities.<text:s/>These<text:s/>investments<text:s/>generate<text:s/>outputs<text:s/>including<text:s/>support<text:s/>to<text:s/>refugee-led<text:s/>and<text:s/>migrant-led<text:s/>organisations,<text:s/>improved<text:s/>refugee<text:s/>inclusion<text:s/>in<text:s/>national<text:s/>systems,<text:s/>strengthened<text:s/>migration<text:s/>governance,<text:s/>increased<text:s/>action<text:s/>on<text:s/>internal<text:s/>displacement,<text:s/>reforms<text:s/>to<text:s/>discriminatory<text:s/>nationality<text:s/>laws,<text:s/>improved<text:s/>statistical<text:s/>inclusion<text:s/>of<text:s/>forcibly<text:s/>displaced<text:s/>populations,<text:s/>and<text:s/>enhanced<text:s/>participation<text:s/>of<text:s/>affected<text:s/>populations<text:s/>in<text:s/>decision-making<text:s/>processes.<text:s/>These<text:s/>outputs<text:s/>contribute<text:s/>to<text:s/>outcomes<text:s/>such<text:s/>as<text:s/>more<text:s/>inclusive<text:s/>and<text:s/>resilient<text:s/>host<text:s/>communities,<text:s/>stronger<text:s/>migration<text:s/>governance,<text:s/>improved<text:s/>protection<text:s/>and<text:s/>legal<text:s/>frameworks,<text:s/>better<text:s/>evidence<text:s/>for<text:s/>policymaking,<text:s/>and<text:s/>greater<text:s/>participation<text:s/>of<text:s/>refugees,<text:s/>IDPs<text:s/>and<text:s/>stateless<text:s/>people<text:s/>in<text:s/>decisions<text:s/>that<text:s/>affect<text:s/>them.<text:s/>Together,<text:s/>these<text:s/>changes<text:s/>contribute<text:s/>to<text:s/>a<text:s/>more<text:s/>coherent<text:s/>and<text:s/>effective<text:s/>international<text:s/>response<text:s/>to<text:s/>migration<text:s/>and<text:s/>displacement.<text:s/></text:span></text:p>
        <text:p text:style-name="P95"><text:span text:style-name="T95_1">During<text:s/>its<text:s/>first<text:s/>year<text:s/>of<text:s/>implementation,<text:s/>the<text:s/>programme’s<text:s/>ToC<text:s/>underwent<text:s/>a<text:s/>significant<text:s/>revision.<text:s/>The<text:s/>original<text:s/>ToC<text:s/>was<text:s/>developed<text:s/>during<text:s/>programme<text:s/>design,<text:s/>before<text:s/>the<text:s/>final<text:s/>portfolio<text:s/>of<text:s/>investments<text:s/>had<text:s/>been<text:s/>agreed.<text:s/>Following<text:s/>programme<text:s/>mobilisation,<text:s/>it<text:s/>was<text:s/>updated<text:s/>to<text:s/>reflect<text:s/>the<text:s/>specific<text:s/>interventions<text:s/>being<text:s/>funded<text:s/>and<text:s/>to<text:s/>better<text:s/>articulate<text:s/>the<text:s/>causal<text:s/>pathways<text:s/>linking<text:s/>programme<text:s/>inputs<text:s/>to<text:s/>outputs,<text:s/>outcomes<text:s/>and<text:s/>impact.<text:s/></text:span><text:span text:style-name="T95_2">Minor<text:s/></text:span><text:span text:style-name="T95_3">revisions<text:s/>to<text:s/>the<text:s/>ToC<text:s/>were<text:s/>then<text:s/>made<text:s/>in</text:span><text:span text:style-name="T95_4"><text:s/></text:span><text:span text:style-name="T95_5">the<text:s/>programme’s<text:s/>second<text:s/>year,<text:s/>due<text:s/>to<text:s/>the<text:s/>addition<text:s/>of<text:s/>new<text:s/>components<text:s/>and<text:s/>to<text:s/>action<text:s/>the<text:s/>recommendations<text:s/>from<text:s/>the<text:s/>first<text:s/>Annual<text:s/>Review.<text:s/></text:span><text:span text:style-name="T95_6">No<text:s/>substantive<text:s/>changes<text:s/>have<text:s/>been<text:s/>made<text:s/>to<text:s/>the<text:s/>programme’s<text:s/>impact</text:span><text:span text:style-name="T95_7">-</text:span><text:span text:style-name="T95_8">level<text:s/>objectives<text:s/>since<text:s/>approval<text:s/>of<text:s/>the<text:s/>revised<text:s/>ToC.<text:s/></text:span></text:p>
        <text:p text:style-name="P96"><text:span text:style-name="T96_1">Implementation<text:s/>experience<text:s/>during<text:s/>the<text:s/>first<text:s/>two<text:s/>years<text:s/>of<text:s/>the<text:s/>programme<text:s/>suggests<text:s/>that<text:s/>the<text:s/>revised<text:s/>causal<text:s/>logic<text:s/>and<text:s/>underlying<text:s/>assumptions<text:s/>remain<text:s/>valid.<text:s/>Delivery<text:s/>across<text:s/>the<text:s/>portfolio<text:s/>has<text:s/>demonstrated<text:s/>progress<text:s/>towards<text:s/>increased<text:s/>participation<text:s/>of<text:s/>forcibly<text:s/>displaced<text:s/>people<text:s/>in<text:s/>policy<text:s/>processes,<text:s/>strengthened<text:s/>national<text:s/>approaches<text:s/>to<text:s/>migration<text:s/>and<text:s/>displacement,<text:s/>improved<text:s/>refugee<text:s/>inclusion,<text:s/>and<text:s/>enhanced<text:s/>international<text:s/>cooperation<text:s/>on<text:s/>migration<text:s/>and<text:s/>displacement<text:s/>challenges.<text:s/>While<text:s/>most<text:s/>investments<text:s/>remain<text:s/>at<text:s/>an<text:s/>early<text:s/>stage<text:s/>and<text:s/>impact-level<text:s/>change<text:s/>is<text:s/>not<text:s/>yet<text:s/>expected,<text:s/>available<text:s/>evidence<text:s/>supports<text:s/>the<text:s/>programme<text:s/>assumption<text:s/>that<text:s/>targeted<text:s/>investments<text:s/>in<text:s/>multilateral<text:s/>systems,<text:s/>national<text:s/>institutions<text:s/>and<text:s/>affected<text:s/>populations<text:s/>can<text:s/>contribute<text:s/>to<text:s/>more<text:s/>effective<text:s/>and<text:s/>inclusive<text:s/>responses<text:s/>to<text:s/>migration<text:s/>and<text:s/>displacement.<text:s/></text:span></text:p>
        <text:p text:style-name="P97"><text:span text:style-name="T97_1">The<text:s/>programme<text:s/>was<text:s/>designed<text:s/>to<text:s/>operate<text:s/>adaptively<text:s/>and<text:s/>continued<text:s/>to<text:s/>do<text:s/>so<text:s/>during<text:s/>the<text:s/>review<text:s/>period.<text:s/>A<text:s/>significant<text:s/>proportion<text:s/>of<text:s/>GCP<text:s/>funding<text:s/>is<text:s/>allocated<text:s/>through<text:s/>annual<text:s/>funding<text:s/>decisions,<text:s/>allowing<text:s/>performance,<text:s/>strategic<text:s/>relevance,<text:s/>value<text:s/>for<text:s/>money<text:s/>and<text:s/>emerging<text:s/>priorities<text:s/>to<text:s/>be<text:s/>reviewed<text:s/>regularly.<text:s/>This<text:s/>approach<text:s/>informed<text:s/>Year<text:s/>2<text:s/>funding<text:s/>decisions<text:s/>and<text:s/>enabled<text:s/>adjustments<text:s/>to<text:s/>the<text:s/>programme<text:s/>portfolio<text:s/>where<text:s/>appropriate.<text:s/>During<text:s/>the<text:s/>review<text:s/>period,<text:s/>the<text:s/>planned<text:s/>Rome<text:s/>Process<text:s/>component<text:s/>was<text:s/>removed<text:s/>and<text:s/>replaced<text:s/>with<text:s/>the<text:s/>Regional<text:s/>Migration<text:s/>Governance<text:s/>Programme<text:s/>(RMGP),<text:s/>which<text:s/>was<text:s/>assessed<text:s/>as<text:s/>fully<text:s/>aligned<text:s/>with<text:s/>the<text:s/>programme’s<text:s/>existing<text:s/>objectives<text:s/>and<text:s/>Theory<text:s/>of<text:s/>Change<text:s/>and<text:s/>therefore<text:s/>not<text:s/>constituting<text:s/>a<text:s/>material<text:s/>change<text:s/>requiring<text:s/>a<text:s/>Business<text:s/>Case<text:s/>Addendum.<text:s/></text:span><text:span text:style-name="T97_2">The<text:s/>programme<text:s/>portfolio<text:s/>was<text:s/>also<text:s/>expanded<text:s/>through<text:s/>the<text:s/>addition<text:s/>of<text:s/>activities</text:span><text:span text:style-name="T97_3"><text:s/>supporting</text:span><text:span text:style-name="T97_4"><text:s/>meaningful<text:s/>refugee<text:s/>participation<text:s/>and<text:s/>the<text:s/>statistical<text:s/>inclusion<text:s/>of<text:s/>refugees,<text:s/>IDPs<text:s/>and<text:s/>stateless<text:s/>persons.</text:span></text:p>
        <text:p text:style-name="P98"><text:span text:style-name="T98_1">Overall,<text:s/>implementation<text:s/>experience,<text:s/>stakeholder<text:s/>engagement<text:s/>and<text:s/>annual<text:s/>reviews<text:s/>continue<text:s/>to<text:s/>support<text:s/>the<text:s/>programme’s<text:s/>underlying<text:s/>theory<text:s/>and<text:s/>rationale.<text:s/>The<text:s/>programme’s<text:s/>ToC<text:s/>has<text:s/>continued<text:s/>to<text:s/>evolve<text:s/>to<text:s/>reflect<text:s/>changes<text:s/>in<text:s/>the<text:s/>portfolio<text:s/>and<text:s/>lessons<text:s/>from<text:s/>implementation,<text:s/>including<text:s/>the<text:s/>addition<text:s/>of<text:s/>new<text:s/>pathways<text:s/>relating<text:s/>to<text:s/>statistical<text:s/>inclusion<text:s/>and<text:s/>meaningful<text:s/>refugee<text:s/>participation.<text:s/>However,<text:s/>no<text:s/>evidence<text:s/>has<text:s/>emerged<text:s/>that<text:s/>fundamentally<text:s/>challenges<text:s/>the<text:s/>programme’s<text:s/>causal<text:s/>logic<text:s/>or<text:s/>its<text:s/>overarching<text:s/>impact.<text:s/>The<text:s/>focus<text:s/>for<text:s/>the<text:s/>final<text:s/>year<text:s/>of<text:s/>implementation<text:s/>will<text:s/>therefore<text:s/>be<text:s/>on<text:s/>consolidating<text:s/>delivery,<text:s/>strengthening<text:s/>the<text:s/></text:span><text:span text:style-name="T98_2">evidence<text:s/>base,<text:s/>and<text:s/>using<text:s/>learning<text:s/>from<text:s/>across<text:s/>the<text:s/>portfolio<text:s/>to<text:s/>maximise<text:s/>progress<text:s/>towards<text:s/>the<text:s/>programme’s<text:s/>intended<text:s/>outcomes<text:s/>and<text:s/>impact.</text:span></text:p>
        <text:p text:style-name="P99"/>
        <text:p text:style-name="P100"/>
        <text:p text:style-name="P101"/>
        <text:p text:style-name="P102"><text:span text:style-name="T102_1">Describe<text:s/>where<text:s/>the<text:s/>programme<text:s/>is<text:s/>on/off<text:s/>track<text:s/>to<text:s/>contribute<text:s/>to<text:s/>the<text:s/>expected<text:s/></text:span><text:span text:style-name="T102_2">outcome</text:span><text:span text:style-name="T102_3">s<text:s/>and<text:s/>impact.<text:s/></text:span></text:p>
        <text:p text:style-name="P103"/>
        <table:table table:style-name="Table4">
          <table:table-column table:style-name="Column16"/>
          <table:table-column table:style-name="Column17"/>
          <table:table-row table:style-name="Row9">
            <table:table-cell table:style-name="Cell40">
              <text:p text:style-name="P104"><text:span text:style-name="T104_1">Impact</text:span></text:p>
            </table:table-cell>
            <table:table-cell table:style-name="Cell41">
              <text:p text:style-name="P105"><text:span text:style-name="T105_1">Progress<text:s/></text:span></text:p>
            </table:table-cell>
          </table:table-row>
          <table:table-row table:style-name="Row10">
            <table:table-cell table:style-name="Cell42">
              <text:p text:style-name="P106"><text:span text:style-name="T106_1">Forcibly<text:s/>displaced<text:s/>people<text:s/>and<text:s/>migrants<text:s/>have<text:s/>better<text:s/>access<text:s/>to<text:s/>protection,<text:s/>rights,<text:s/>services<text:s/>and<text:s/>livelihoods,<text:s/>and<text:s/>migration<text:s/>is<text:s/>safer,<text:s/>more<text:s/>orderly<text:s/>and<text:s/>regular</text:span><text:span text:style-name="T106_2">.</text:span></text:p>
            </table:table-cell>
            <table:table-cell table:style-name="Cell43">
              <text:p text:style-name="P107"><text:span text:style-name="T107_1">Overall,<text:s/>the<text:s/>programme<text:s/>is<text:s/>on<text:s/>track<text:s/>to<text:s/>deliver<text:s/>expected<text:s/>impact</text:span><text:span text:style-name="T107_2"><text:s/>and<text:s/>with<text:s/>the<text:s/>right<text:s/>adjustments<text:s/></text:span><text:span text:style-name="T107_3">based<text:s/>on<text:s/>recommendations<text:s/>and<text:s/>prioritisation<text:s/></text:span><text:span text:style-name="T107_4">should<text:s/>continue<text:s/>to<text:s/>perform<text:s/>well<text:s/>in<text:s/>its<text:s/>final<text:s/>year</text:span><text:span text:style-name="T107_5">.</text:span></text:p>
            </table:table-cell>
          </table:table-row>
        </table:table>
        <text:p text:style-name="P108"/>
        <table:table table:style-name="Table5">
          <table:table-column table:style-name="Column18"/>
          <table:table-column table:style-name="Column19"/>
          <table:table-column table:style-name="Column20"/>
          <table:table-row table:style-name="Row11">
            <table:table-cell table:style-name="Cell44">
              <text:p text:style-name="P109"><text:span text:style-name="T109_1">#</text:span></text:p>
            </table:table-cell>
            <table:table-cell table:style-name="Cell45">
              <text:p text:style-name="P110"><text:span text:style-name="T110_1">Outcome</text:span></text:p>
            </table:table-cell>
            <table:table-cell table:style-name="Cell46">
              <text:p text:style-name="P111"><text:span text:style-name="T111_1">Progress</text:span></text:p>
            </table:table-cell>
          </table:table-row>
          <table:table-row table:style-name="Row12">
            <table:table-cell table:style-name="Cell47">
              <text:p text:style-name="P112"><text:span text:style-name="T112_1">1</text:span></text:p>
            </table:table-cell>
            <table:table-cell table:style-name="Cell48">
              <text:p text:style-name="P113"><text:span text:style-name="T113_1">RLOs,<text:s/>refugee<text:s/>leaders,<text:s/>and<text:s/>NGOs<text:s/>led<text:s/>by<text:s/>people<text:s/>impacted<text:s/>by<text:s/>gender<text:s/>discrimination<text:s/>in<text:s/>nationality<text:s/>laws<text:s/>are<text:s/>better<text:s/>equipped<text:s/>to<text:s/>lead,<text:s/>sustain,<text:s/>and<text:s/>influence<text:s/>initiatives<text:s/>and<text:s/>policy<text:s/>processes<text:s/>at<text:s/>national<text:s/>and<text:s/>global<text:s/>levels.</text:span></text:p>
            </table:table-cell>
            <table:table-cell table:style-name="Cell49">
              <text:p text:style-name="P114"><text:span text:style-name="T114_1">Strong</text:span><text:span text:style-name="T114_2"><text:s/>uptake<text:s/>and<text:s/>engagement.<text:s/>T</text:span><text:span text:style-name="T114_3">argeted<text:s/>organisatio</text:span><text:span text:style-name="T114_4">ns<text:s/>reported<text:s/>improved<text:s/>capacity<text:s/>to<text:s/>lead<text:s/>reform<text:s/>efforts.<text:s/></text:span><text:span text:style-name="T114_5">More<text:s/>NGOs<text:s/>than<text:s/>aimed<text:s/>for<text:s/>continued<text:s/></text:span><text:span text:style-name="T114_6">activities<text:s/>post-grant</text:span><text:span text:style-name="T114_7"><text:s/>under<text:s/>WRC/GCENR.</text:span><text:span text:style-name="T114_8"><text:s/>Good<text:s/>satisfaction<text:s/>was<text:s/>reported</text:span><text:span text:style-name="T114_9"><text:s/>from<text:s/>refugees</text:span><text:span text:style-name="T114_10"><text:s/>with<text:s/>the<text:s/></text:span><text:span text:style-name="T114_11">GRF<text:s/>P</text:span><text:span text:style-name="T114_12">rogress<text:s/></text:span><text:span text:style-name="T114_13">R</text:span><text:span text:style-name="T114_14">eview<text:s/></text:span><text:span text:style-name="T114_15">M</text:span><text:span text:style-name="T114_16">eeting</text:span><text:span text:style-name="T114_17">.</text:span><text:span text:style-name="T114_18"><text:s/></text:span><text:span text:style-name="T114_19">Although</text:span><text:span text:style-name="T114_20"><text:s/>fewer<text:s/>NGOs<text:s/>reported<text:s/>improved<text:s/>capacity<text:s/>than<text:s/>planned,<text:s/>further<text:s/>feedback<text:s/>collection<text:s/>is<text:s/>scheduled<text:s/>for<text:s/>Summer<text:s/>2026.</text:span></text:p>
            </table:table-cell>
          </table:table-row>
          <table:table-row table:style-name="Row13">
            <table:table-cell table:style-name="Cell50">
              <text:p text:style-name="P115"><text:span text:style-name="T115_1">2</text:span></text:p>
            </table:table-cell>
            <table:table-cell table:style-name="Cell51">
              <text:p text:style-name="P116"><text:span text:style-name="T116_1">RLOs<text:s/>and<text:s/>NGOs<text:s/>led<text:s/>by<text:s/>people<text:s/>impacted<text:s/>by<text:s/>gender<text:s/>discrimination<text:s/>in<text:s/>nationality<text:s/>laws<text:s/>influence<text:s/>policy,<text:s/>public<text:s/>discourse,<text:s/>and<text:s/>dialogue<text:s/>on<text:s/>the<text:s/>issues<text:s/>that<text:s/>pertain<text:s/>to<text:s/>them.</text:span></text:p>
            </table:table-cell>
            <table:table-cell table:style-name="Cell52">
              <text:p text:style-name="P117"><text:span text:style-name="T117_1">Despite<text:s/>slight<text:s/>underachievement<text:s/>on<text:s/>number<text:s/>of<text:s/>national<text:s/>governments<text:s/></text:span><text:span text:style-name="T117_2">engaging<text:s/>in<text:s/>reform<text:s/>dialogue,<text:s/>still<text:s/>g</text:span><text:span text:style-name="T117_3">ood<text:s/>e</text:span><text:span text:style-name="T117_4">vidence<text:s/>of<text:s/></text:span><text:span text:style-name="T117_5">attainment</text:span><text:span text:style-name="T117_6"><text:s/>at<text:s/>outcome</text:span><text:span text:style-name="T117_7">-l</text:span><text:span text:style-name="T117_8">evel.<text:s/>More<text:s/>governments<text:s/>than<text:s/>planned</text:span><text:span text:style-name="T117_9"><text:s/>are<text:s/>actively<text:s/>developing<text:s/></text:span><text:span text:style-name="T117_10">M</text:span><text:span text:style-name="T117_11">eaningful<text:s/></text:span><text:span text:style-name="T117_12">R</text:span><text:span text:style-name="T117_13">efugee<text:s/></text:span><text:span text:style-name="T117_14">P</text:span><text:span text:style-name="T117_15">articipation<text:s/>(</text:span><text:span text:style-name="T117_16">MRP</text:span><text:span text:style-name="T117_17">)</text:span><text:span text:style-name="T117_18"><text:s/>strategies.<text:s/></text:span></text:p>
            </table:table-cell>
          </table:table-row>
          <table:table-row table:style-name="Row14">
            <table:table-cell table:style-name="Cell53">
              <text:p text:style-name="P118"><text:span text:style-name="T118_1">3</text:span></text:p>
            </table:table-cell>
            <table:table-cell table:style-name="Cell54">
              <text:p text:style-name="P119"><text:span text:style-name="T119_1">HMG<text:s/>staff<text:s/>apply<text:s/>MRP<text:s/>principles<text:s/>in<text:s/>their<text:s/>work.</text:span></text:p>
            </table:table-cell>
            <table:table-cell table:style-name="Cell55">
              <text:p text:style-name="P120"><text:span text:style-name="T120_1">Evidence<text:s/>of<text:s/>good<text:s/>attainment<text:s/>and<text:s/>trainee<text:s/>engagement</text:span><text:span text:style-name="T120_2">,<text:s/>despite<text:s/>lower<text:s/></text:span><text:span text:style-name="T120_3">than<text:s/>intended<text:s/>attendance.</text:span><text:span text:style-name="T120_4"><text:s/>Follow-up<text:s/>needed<text:s/>to<text:s/>assess<text:s/>the<text:s/>degree<text:s/>to<text:s/>which<text:s/></text:span><text:span text:style-name="T120_5">training<text:s/>funded<text:s/>has<text:s/>been<text:s/>utilised<text:s/>in<text:s/>practice<text:s/>by<text:s/>HMG<text:s/>staff.</text:span></text:p>
            </table:table-cell>
          </table:table-row>
          <table:table-row table:style-name="Row15">
            <table:table-cell table:style-name="Cell56">
              <text:p text:style-name="P121"><text:span text:style-name="T121_1">4</text:span></text:p>
            </table:table-cell>
            <table:table-cell table:style-name="Cell57">
              <text:p text:style-name="P122"><text:span text:style-name="T122_1">Gender<text:s/>discrimination<text:s/>in<text:s/>nationality<text:s/>laws<text:s/>evidence<text:s/>base<text:s/>strengthened<text:s/>to<text:s/>inform<text:s/>legal<text:s/>reform<text:s/>and<text:s/>advocacy<text:s/>strategies.</text:span></text:p>
            </table:table-cell>
            <table:table-cell table:style-name="Cell58">
              <text:p text:style-name="P123"><text:span text:style-name="T123_1">Slightly<text:s/>underachieved<text:s/>on<text:s/>some<text:s/>aspects<text:s/>this<text:s/>year.<text:s/></text:span><text:span text:style-name="T123_2">Under<text:s/>WRC/GCENR,<text:s/>l</text:span><text:span text:style-name="T123_3">ess<text:s/>than<text:s/>half<text:s/></text:span><text:span text:style-name="T123_4">target<text:s/>number<text:s/>of<text:s/>stakeholders<text:s/>received<text:s/>increased<text:s/>access<text:s/>to<text:s/>context-specific<text:s/>information</text:span><text:span text:style-name="T123_5">.<text:s/>This<text:s/>was<text:s/>due<text:s/>to<text:s/>the<text:s/>outbreak<text:s/>of<text:s/>conflict<text:s/>in<text:s/></text:span><text:span text:style-name="T123_6">Iran<text:s/></text:span><text:span text:style-name="T123_7">preventing<text:s/>certain<text:s/>events<text:s/>in<text:s/>the<text:s/>region<text:s/>from<text:s/>taking<text:s/>place,<text:s/>rather<text:s/>than<text:s/>underperformance<text:s/>of<text:s/>the<text:s/>partner.</text:span></text:p>
            </table:table-cell>
          </table:table-row>
          <table:table-row table:style-name="Row16">
            <table:table-cell table:style-name="Cell59">
              <text:p text:style-name="P124"><text:span text:style-name="T124_1">5</text:span></text:p>
            </table:table-cell>
            <table:table-cell table:style-name="Cell60">
              <text:p text:style-name="P125"><text:span text:style-name="T125_1">Migration<text:s/>governance<text:s/>is<text:s/>more<text:s/>inclusive,<text:s/>evidence-based<text:s/>and<text:s/>aligned<text:s/>with<text:s/>GCM<text:s/>principles.</text:span></text:p>
            </table:table-cell>
            <table:table-cell table:style-name="Cell61">
              <text:p text:style-name="P126"><text:span text:style-name="T126_1">The</text:span><text:span text:style-name="T126_2"><text:s/>MMPTF<text:s/>is<text:s/>succeeding<text:s/>in<text:s/>promoting<text:s/></text:span><text:span text:style-name="T126_3">co-ordinated<text:s/>and<text:s/>inclusive<text:s/>migration<text:s/>governance</text:span><text:span text:style-name="T126_4">,<text:s/>despite<text:s/></text:span><text:span text:style-name="T126_5">comparatively<text:s/></text:span><text:span text:style-name="T126_6">lower<text:s/></text:span><text:span text:style-name="T126_7">new<text:s/>project<text:s/>approvals<text:s/>than<text:s/>past<text:s/>years</text:span><text:span text:style-name="T126_8">.</text:span><text:span text:style-name="T126_9"><text:s/></text:span></text:p>
            </table:table-cell>
          </table:table-row>
          <table:table-row table:style-name="Row17">
            <table:table-cell table:style-name="Cell62">
              <text:p text:style-name="P127"><text:span text:style-name="T127_1">6</text:span></text:p>
            </table:table-cell>
            <table:table-cell table:style-name="Cell63">
              <text:p text:style-name="P128"><text:span text:style-name="T128_1">Refugees<text:s/>and<text:s/>host<text:s/>communities<text:s/>benefit<text:s/>from<text:s/>improved<text:s/>services,<text:s/>protection<text:s/>and<text:s/>economic<text:s/>opportunities</text:span></text:p>
            </table:table-cell>
            <table:table-cell table:style-name="Cell64">
              <text:p text:style-name="P129"><text:span text:style-name="T129_1">Mixed.<text:s/></text:span><text:span text:style-name="T129_2">MMPTF<text:s/></text:span><text:span text:style-name="T129_3">reached<text:s/></text:span><text:span text:style-name="T129_4">2</text:span><text:span text:style-name="T129_5">6</text:span><text:span text:style-name="T129_6"><text:s/>countries,<text:s/>but<text:s/></text:span><text:span text:style-name="T129_7">resource<text:s/>constraints<text:s/>and<text:s/>declining<text:s/></text:span><text:span text:style-name="T129_8">funding<text:s/>contributions<text:s/></text:span><text:span text:style-name="T129_9">mean</text:span><text:span text:style-name="T129_10"><text:s/>fewer<text:s/>projects<text:s/>were<text:s/>mobilised<text:s/>in<text:s/>the<text:s/>review<text:s/>perio</text:span><text:span text:style-name="T129_11">d<text:s/>than<text:s/>intended.</text:span><text:span text:style-name="T129_12"><text:s/></text:span><text:span text:style-name="T129_13">Planned<text:s/></text:span><text:span text:style-name="T129_14">total<text:s/>number<text:s/>of<text:s/>beneficiaries<text:s/>met<text:s/>expectations.</text:span></text:p>
            </table:table-cell>
          </table:table-row>
          <table:table-row table:style-name="Row18">
            <table:table-cell table:style-name="Cell65">
              <text:p text:style-name="P130"><text:span text:style-name="T130_1">7</text:span></text:p>
            </table:table-cell>
            <table:table-cell table:style-name="Cell66">
              <text:p text:style-name="P131"><text:span text:style-name="T131_1">Governments<text:s/>lead<text:s/>and<text:s/>implement<text:s/>nationally<text:s/>owned<text:s/>sustainable<text:s/>solutions<text:s/>plans.</text:span></text:p>
            </table:table-cell>
            <table:table-cell table:style-name="Cell67">
              <text:p text:style-name="P132"><text:span text:style-name="T132_1">Good<text:s/>evidence<text:s/>of<text:s/>achieveme</text:span><text:span text:style-name="T132_2">nt<text:s/>and<text:s/>somewhat<text:s/>exceeding<text:s/>expectations</text:span><text:span text:style-name="T132_3">,<text:s/>e</text:span><text:span text:style-name="T132_4">ven<text:s/>though<text:s/>the<text:s/></text:span><text:span text:style-name="T132_5">total<text:s/>level<text:s/>of<text:s/>ISDF<text:s/>support<text:s/></text:span><text:span text:style-name="T132_6">to<text:s/></text:span><text:span text:style-name="T132_7">national<text:s/>financing<text:s/>solutions<text:s/></text:span><text:span text:style-name="T132_8">was<text:s/>slightly<text:s/>lower<text:s/>than<text:s/>aimed<text:s/>for.</text:span><text:span text:style-name="T132_9"><text:s/></text:span><text:span text:style-name="T132_10">More<text:s/></text:span><text:span text:style-name="T132_11">solutions<text:s/>strategies<text:s/>for<text:s/>internal<text:s/>displacement<text:s/>have<text:s/>been</text:span><text:span text:style-name="T132_12"><text:s/>developed</text:span><text:span text:style-name="T132_13"><text:s/>and<text:s/>endorsed<text:s/>by<text:s/>governments<text:s/></text:span><text:span text:style-name="T132_14">than<text:s/>expected</text:span><text:span text:style-name="T132_15">,<text:s/>with</text:span><text:span text:style-name="T132_16"><text:s/></text:span><text:span text:style-name="T132_17">5/5<text:s/></text:span><text:span text:style-name="T132_18">Window<text:s/>for<text:s/>Host<text:s/>Communities<text:s/>and<text:s/>Refugees<text:s/>(</text:span><text:span text:style-name="T132_19">WHR</text:span><text:span text:style-name="T132_20">)</text:span><text:span text:style-name="T132_21"><text:s/>eligible<text:s/>countries<text:s/></text:span><text:span text:style-name="T132_22">having</text:span><text:span text:style-name="T132_23"><text:s/>prioritised<text:s/>education</text:span><text:span text:style-name="T132_24">.</text:span></text:p>
            </table:table-cell>
          </table:table-row>
          <table:table-row table:style-name="Row19">
            <table:table-cell table:style-name="Cell68">
              <text:p text:style-name="P133"><text:span text:style-name="T133_1">8</text:span></text:p>
            </table:table-cell>
            <table:table-cell table:style-name="Cell69">
              <text:p text:style-name="P134"><text:span text:style-name="T134_1">UN<text:s/>system<text:s/>coherence<text:s/>and<text:s/>collaboration<text:s/>on<text:s/>displacement<text:s/>solutions<text:s/>is<text:s/>strengthened.</text:span></text:p>
            </table:table-cell>
            <table:table-cell table:style-name="Cell70">
              <text:p text:style-name="P135"><text:span text:style-name="T135_1">Impressive</text:span><text:span text:style-name="T135_2"><text:s/>progress<text:s/>made<text:s/>on<text:s/>the<text:s/></text:span><text:span text:style-name="T135_3">number<text:s/>of<text:s/>agencies<text:s/></text:span><text:span text:style-name="T135_4">reporting<text:s/>displacement-related<text:s/>activities<text:s/>through<text:s/>Joint<text:s/>Work<text:s/>Plans<text:s/>(3x<text:s/>target)</text:span><text:span text:style-name="T135_5">,<text:s/>but<text:s/>need<text:s/>to<text:s/></text:span><text:span text:style-name="T135_6">consider<text:s/>increasing<text:s/></text:span><text:span text:style-name="T135_7">GCP’s</text:span><text:span text:style-name="T135_8"><text:s/>level<text:s/>of<text:s/>ambition<text:s/>if<text:s/>this<text:s/>is<text:s/>working.</text:span></text:p>
            </table:table-cell>
          </table:table-row>
          <table:table-row table:style-name="Row20">
            <table:table-cell table:style-name="Cell71">
              <text:p text:style-name="P136"><text:span text:style-name="T136_1">9</text:span></text:p>
            </table:table-cell>
            <table:table-cell table:style-name="Cell72">
              <text:p text:style-name="P137"><text:span text:style-name="T137_1">Refugees,<text:s/>IDPs,<text:s/>and<text:s/>stateless<text:s/>persons<text:s/>are<text:s/>more<text:s/>visible<text:s/>in<text:s/></text:span><text:span text:style-name="T137_2">data<text:s/>systems,<text:s/>enabling<text:s/>better-informed<text:s/>inclusive<text:s/>policies.</text:span></text:p>
            </table:table-cell>
            <table:table-cell table:style-name="Cell73">
              <text:p text:style-name="P138"><text:span text:style-name="T138_1">Target<text:s/>exceeded<text:s/>for<text:s/>the<text:s/>number<text:s/>of<text:s/>statistical<text:s/>projects<text:s/>using<text:s/>the<text:s/>EGRISS<text:s/>recommendations<text:s/>to<text:s/>include<text:s/>refugees,<text:s/></text:span><text:span text:style-name="T138_2">IDPs,<text:s/>and<text:s/>stateless<text:s/>persons<text:s/>in<text:s/>data<text:s/>systems.<text:s/></text:span><text:span text:style-name="T138_3">More<text:s/>countries<text:s/>have<text:s/>used<text:s/>EGRISS<text:s/>recommendations<text:s/>in<text:s/>national<text:s/>statistics<text:s/>on<text:s/>refugees,<text:s/>IDPs,<text:s/>and<text:s/>stateless<text:s/>persons<text:s/>than<text:s/>aimed<text:s/>for.</text:span></text:p>
            </table:table-cell>
          </table:table-row>
        </table:table>
        <text:p text:style-name="P139"/>
        <text:p text:style-name="P140"/>
        <text:p text:style-name="P141"><text:span text:style-name="T141_1">Notes<text:s/></text:span><text:span text:style-name="T141_2">further<text:s/>to<text:s/>Migration<text:s/>Portfolio<text:s/>Board<text:s/>Jun<text:s/>’26:</text:span></text:p>
        <text:p text:style-name="P142"/>
        <text:list text:style-name="LS28" xml:id="list8">
          <text:list-item>
            <text:p text:style-name="P143"><text:span text:style-name="T143_1">Plans<text:s/>for<text:s/></text:span><text:span text:style-name="T143_2">GCP<text:s/>in<text:s/>coming<text:s/></text:span><text:span text:style-name="T143_3">year:<text:s/>scaling<text:s/>down<text:s/></text:span><text:span text:style-name="T143_4">of<text:s/>MRP<text:s/>and<text:s/>statelessness<text:s/>work.<text:s/>Closing<text:s/>MMPTF<text:s/>&amp;<text:s/>RMGP.<text:s/>Refocusing<text:s/>the<text:s/>money<text:s/>on<text:s/>the<text:s/>most<text:s/>catalytic<text:s/></text:span><text:span text:style-name="T143_5">projects.<text:s/>However,<text:s/>this<text:s/>should<text:s/>not<text:s/>have<text:s/>a<text:s/>negative<text:s/></text:span><text:span text:style-name="T143_6">effect</text:span><text:span text:style-name="T143_7"><text:s/>on<text:s/>achieving<text:s/>outcomes<text:s/>or<text:s/>impact<text:s/>because<text:s/></text:span><text:span text:style-name="T143_8">the<text:s/>p</text:span><text:span text:style-name="T143_9">rogramme<text:s/>was<text:s/>always<text:s/>designed<text:s/>one<text:s/>year<text:s/>at<text:s/>a<text:s/>time.</text:span><text:span text:style-name="T143_10"><text:s/>Consequ</text:span><text:span text:style-name="T143_11">ently,<text:s/>there<text:s/></text:span><text:span text:style-name="T143_12">will<text:s/>be</text:span><text:span text:style-name="T143_13"><text:s/>fewer<text:s/>active<text:s/>outputs<text:s/></text:span><text:span text:style-name="T143_14">under<text:s/>outcomes<text:s/>5<text:s/>and<text:s/>6</text:span><text:span text:style-name="T143_15">,<text:s/>as<text:s/>workstreams<text:s/>are<text:s/>being<text:s/>discontinued<text:s/>once<text:s/>initial<text:s/>phase<text:s/>already<text:s/>funded<text:s/>is<text:s/>delivered.</text:span></text:p>
          </text:list-item>
        </text:list>
        <text:p text:style-name="P144"/>
        <text:list text:style-name="LS28" xml:id="list9">
          <text:list-item>
            <text:p text:style-name="P145"><text:span text:style-name="T145_1">Significant<text:s/>changes<text:s/>in<text:s/>budget<text:s/>(+</text:span><text:span text:style-name="T145_2">£5.</text:span><text:span text:style-name="T145_3">5</text:span><text:span text:style-name="T145_4">m</text:span><text:span text:style-name="T145_5"><text:s/>cost<text:s/>uplift<text:s/>approved<text:s/>in<text:s/>BCA</text:span><text:span text:style-name="T145_6">).</text:span></text:p>
          </text:list-item>
        </text:list>
        <text:p text:style-name="P146"/>
        <text:list text:style-name="LS28" xml:id="list10">
          <text:list-item>
            <text:p text:style-name="P147"><text:span text:style-name="T147_1">BCA<text:s/>contains<text:s/>further<text:s/>breakdown<text:s/>of<text:s/>activities<text:s/>agreed<text:s/>by<text:s/>SRO<text:s/>for<text:s/>the<text:s/>coming,<text:s/>final,<text:s/>year.</text:span></text:p>
          </text:list-item>
        </text:list>
        <text:p text:style-name="P148"/>
        <text:p text:style-name="P149"/>
        <text:p text:style-name="P150"><text:span text:style-name="T150_1">Detailed<text:s/>breakdown<text:s/>of<text:s/>outcome<text:s/>attainment:</text:span></text:p>
        <text:p text:style-name="P151"/>
        <text:list text:style-name="LS28" xml:id="list11">
          <text:list-item>
            <text:p text:style-name="P152"><text:span text:style-name="T152_1">APNOR:</text:span><text:span text:style-name="T152_2"><text:s/></text:span><text:span text:style-name="T152_3">Overall,<text:s/>the<text:s/>indicators<text:s/>show<text:s/>that<text:s/>APNOR<text:s/>has<text:s/>broadly<text:s/>met<text:s/>its<text:s/>targets<text:s/>when<text:s/>WRC<text:s/>results<text:s/>are<text:s/>excluded.<text:s/>Performance<text:s/>is<text:s/>strongest<text:s/>on<text:s/>post-grant<text:s/>activity,<text:s/>government<text:s/>engagement,<text:s/>and<text:s/>HMG<text:s/>staff<text:s/>application<text:s/>of<text:s/>MRP<text:s/>principles.<text:s/>The<text:s/>main<text:s/>area<text:s/>of<text:s/>underperformance<text:s/>is<text:s/>Outcome<text:s/>1.1,<text:s/>where<text:s/>fewer<text:s/>NGOs<text:s/>reported<text:s/>improved<text:s/>capacity<text:s/>than<text:s/>planned,<text:s/>although<text:s/>further<text:s/>feedback<text:s/>collection<text:s/>is<text:s/>scheduled<text:s/>for<text:s/></text:span><text:span text:style-name="T152_4">Summer</text:span><text:span text:style-name="T152_5"><text:s/>2026.</text:span></text:p>
          </text:list-item>
        </text:list>
        <text:p text:style-name="P153"/>
        <text:list text:style-name="LS28" xml:id="list12">
          <text:list-item>
            <text:p text:style-name="P154"><text:span text:style-name="T154_1">WRC:</text:span><text:span text:style-name="T154_2"><text:s/>The<text:s/>programme<text:s/>is<text:s/>on<text:s/>track<text:s/>to<text:s/>contribute<text:s/>to<text:s/>expected<text:s/>outcomes<text:s/>by<text:s/>combining<text:s/>affected-person<text:s/>leadership,<text:s/>legal<text:s/>evidence,<text:s/>and<text:s/>high-level<text:s/>diplomatic<text:s/>advocacy.<text:s/>National<text:s/>partners<text:s/>report<text:s/>strengthened<text:s/>capacity,<text:s/>expanded<text:s/>coalitions<text:s/>and<text:s/>increased<text:s/>government<text:s/>dialogue.<text:s/>GCENR’s<text:s/>high<text:s/>level<text:s/>event<text:s/>at<text:s/>the<text:s/>UN<text:s/>Commission<text:s/>on<text:s/>the<text:s/>Status<text:s/>of<text:s/>Women,<text:s/>leadership<text:s/>roles<text:s/>in<text:s/>the<text:s/>Global<text:s/>Alliance<text:s/>to<text:s/>End<text:s/>Statelessness,<text:s/>publication<text:s/>of<text:s/>the<text:s/>Legal<text:s/>Atlas<text:s/>on<text:s/>Gender<text:s/>Discrimination<text:s/>in<text:s/>Nationality<text:s/>Laws,<text:s/>and<text:s/>coordination<text:s/>with<text:s/>influential<text:s/>international<text:s/>and<text:s/>regional<text:s/>actors,<text:s/>elevated<text:s/>awareness<text:s/>and<text:s/>commitment<text:s/>to<text:s/>ending<text:s/>GDNL.<text:s/>Through<text:s/>GCENR’s<text:s/>sustained<text:s/>engagement,<text:s/>a<text:s/>number<text:s/>of<text:s/>target<text:s/>countries<text:s/>are<text:s/>positioned<text:s/>to<text:s/>end<text:s/>GDNL<text:s/>in<text:s/>the<text:s/>near-term,<text:s/>while<text:s/>regional<text:s/>and<text:s/>international<text:s/>calls<text:s/>for<text:s/>GDNL<text:s/>reform<text:s/>have<text:s/>been<text:s/>amplified<text:s/>and<text:s/>increasingly<text:s/>framed<text:s/>as<text:s/>essential<text:s/>to<text:s/>sustainable<text:s/>development,<text:s/>gender<text:s/>equality,<text:s/>and<text:s/>children’s<text:s/>rights,<text:s/>as<text:s/>well<text:s/>as<text:s/>addressing<text:s/>root<text:s/>causes<text:s/>of<text:s/>irregular<text:s/>migration<text:s/>and<text:s/>statelessness.</text:span><text:span text:style-name="T154_3"><text:s/></text:span></text:p>
          </text:list-item>
        </text:list>
        <text:p text:style-name="P155"/>
        <text:list text:style-name="LS28" xml:id="list13">
          <text:list-item>
            <text:p text:style-name="P156"><text:span text:style-name="T156_1">INSPIRE:</text:span><text:span text:style-name="T156_2"><text:s/></text:span><text:span text:style-name="T156_3">The<text:s/>global<text:s/>knowledge,<text:s/>capacity<text:s/>building,<text:s/>and<text:s/>technical<text:s/>assistance<text:s/>workstreams<text:s/>are<text:s/>mutually<text:s/>reinforcing:<text:s/>global<text:s/>tools<text:s/>frame<text:s/>the<text:s/>inclusion<text:s/>agenda,<text:s/>peer<text:s/>learning<text:s/>builds<text:s/>capacity<text:s/>and<text:s/>alignment,<text:s/>and<text:s/>country<text:s/>grants<text:s/>support<text:s/>diagnostics,<text:s/>policy<text:s/>notes,<text:s/>transition<text:s/>planning,<text:s/>and<text:s/>implementation<text:s/>design.<text:s/>INSPIRE<text:s/>is<text:s/>helping<text:s/>to<text:s/>accelerate<text:s/>refugee<text:s/>inclusion<text:s/>by<text:s/>transforming<text:s/>how<text:s/>the<text:s/>education<text:s/>sector<text:s/>plans,<text:s/>designs<text:s/>national<text:s/>programs,<text:s/>and<text:s/>delivers<text:s/>education.<text:s/>It<text:s/>supports<text:s/>nearly<text:s/>200,000<text:s/>children<text:s/>in<text:s/>15<text:s/>countries<text:s/>(along<text:s/>with<text:s/>2.2m<text:s/>indirect<text:s/>beneficiaries).<text:s/>INSPIRE<text:s/>has<text:s/>a<text:s/>comparative<text:s/>advantage<text:s/>through<text:s/>World<text:s/>Bank<text:s/>policy<text:s/>dialogue<text:s/>and<text:s/>financing,<text:s/>and<text:s/>it<text:s/>has<text:s/>already<text:s/>catalysed<text:s/>or<text:s/>influenced<text:s/>substantial<text:s/>financing<text:s/>for<text:s/>refugee<text:s/>education<text:s/>and<text:s/>broader<text:s/>system<text:s/>reforms.<text:s/>Refugee<text:s/>education<text:s/>inclusion<text:s/>remains<text:s/>highly<text:s/>relevant<text:s/>given<text:s/>changes<text:s/>in<text:s/>humanitarian<text:s/>financing<text:s/>and<text:s/>the<text:s/>increasing<text:s/>urgency<text:s/>of<text:s/>sustainable<text:s/>national<text:s/>service<text:s/>delivery.</text:span></text:p>
          </text:list-item>
        </text:list>
        <text:p text:style-name="P157"/>
        <text:list text:style-name="LS28" xml:id="list14">
          <text:list-item>
            <text:p text:style-name="P158"><text:span text:style-name="T158_1">GCFF:</text:span><text:span text:style-name="T158_2"><text:s/></text:span><text:span text:style-name="T158_3">Based<text:s/>on<text:s/>the<text:s/>above<text:s/>outcomes<text:s/>which<text:s/>has<text:s/>been<text:s/>agreed<text:s/>in<text:s/>the<text:s/>logframe,<text:s/>it<text:s/>is<text:s/>clear<text:s/>that<text:s/>the<text:s/>project<text:s/>has<text:s/>solidly<text:s/>met<text:s/>the<text:s/>objectives<text:s/>it<text:s/>has<text:s/>set<text:s/>but<text:s/>has<text:s/>not<text:s/>exceeded<text:s/>them.</text:span></text:p>
            <text:list>
              <text:list-item>
                <text:p text:style-name="P159"><text:span text:style-name="T159_1">6.1<text:s/>-<text:s/>The<text:s/>fund<text:s/>activities<text:s/>appear<text:s/>to<text:s/>have<text:s/>been<text:s/>successful,<text:s/>however<text:s/>with<text:s/>Ecuador<text:s/>and<text:s/>Moldova<text:s/>reducing<text:s/>down<text:s/>the<text:s/>overall<text:s/>score</text:span><text:span text:style-name="T159_2">,</text:span><text:span text:style-name="T159_3"><text:s/>leading<text:s/>to<text:s/>this<text:s/>goal<text:s/>to<text:s/>be<text:s/>missed.<text:s text:c="2"/>The<text:s/>report<text:s/>does<text:s/>not<text:s/>specify<text:s/>as<text:s/>to<text:s/>any<text:s/>underl</text:span><text:span text:style-name="T159_4">ying</text:span><text:span text:style-name="T159_5"><text:s/>causes<text:s/>that<text:s/>has<text:s/>led<text:s/>to<text:s/>project<text:s/>level<text:s/>targets<text:s/>having<text:s/>not<text:s/>been<text:s/>achieved.<text:s/></text:span><text:span text:style-name="T159_6">The<text:s/>programme<text:s/>team<text:s/>should<text:s/>consider<text:s/>following<text:s/>up<text:s/>on<text:s/>this<text:s/>in<text:s/>f</text:span><text:span text:style-name="T159_7">uture<text:s/>reporting</text:span><text:span text:style-name="T159_8"><text:s/>to<text:s/>build<text:s/>understanding<text:s/>of<text:s/>pressures<text:s/></text:span><text:span text:style-name="T159_9">on</text:span><text:span text:style-name="T159_10"><text:s/></text:span><text:span text:style-name="T159_11">current<text:s/>delivery<text:s/>model.<text:s/></text:span></text:p>
              </text:list-item>
              <text:list-item>
                <text:p text:style-name="P160"><text:span text:style-name="T160_1">6.2<text:s/>-<text:s/>The<text:s/>fund<text:s/>utilises<text:s/>an<text:s/>annual<text:s/>stakeholder<text:s/>survey<text:s/>which<text:s/>is<text:s/>used<text:s/>to<text:s/>gain<text:s/>this<text:s/>output.<text:s/>Looking<text:s/>at<text:s/>the<text:s/>results<text:s/>broken<text:s/>down<text:s/>further,<text:s/>of<text:s/>those<text:s/>surveyed<text:s/></text:span><text:span text:style-name="T160_2">68%</text:span><text:span text:style-name="T160_3"><text:s/>replied<text:s/>that</text:span><text:span text:style-name="T160_4"><text:s/>the<text:s/>GCFF<text:s/>is<text:s/>an<text:s/>effective<text:s/>platform<text:s/>for<text:s/>dialogue<text:s/>and<text:s/>coordination.<text:s/>This<text:s/>is<text:s/>7%<text:s/>lower<text:s/>than<text:s/>the<text:s/>other<text:s/>categories<text:s/>measured,<text:s/>and<text:s/>taken<text:s/>alongside<text:s/>the<text:s/>output<text:s/>5.3<text:s/>suggests<text:s/>a<text:s/>focus<text:s/>for<text:s/>the<text:s/>coming<text:s/>year<text:s/></text:span><text:span text:style-name="T160_5">should<text:s/>be</text:span><text:span text:style-name="T160_6"><text:s/>further<text:s/>embedding<text:s/>the<text:s/>GCFF<text:s/>at<text:s/>a<text:s/>country<text:s/>or<text:s/>board<text:s/>level<text:s/>as<text:s/>a<text:s/>platform<text:s/>for<text:s/>coordination.<text:s text:c="2"/></text:span></text:p>
              </text:list-item>
            </text:list>
          </text:list-item>
        </text:list>
        <text:p text:style-name="P161"/>
        <text:list text:style-name="LS45" xml:id="list17">
          <text:list-item>
            <text:p text:style-name="P162"><text:span text:style-name="T162_1">MMPTF:</text:span><text:span text:style-name="T162_2"><text:s/></text:span><text:span text:style-name="T162_3">MMPTF<text:s/>remains<text:s/>a<text:s/>strategically<text:s/>important<text:s/>multilateral<text:s/>instrument<text:s/>that<text:s/>is<text:s/>delivering<text:s/>against<text:s/>its<text:s/>governance<text:s/>and<text:s/>coordination<text:s/>objectives</text:span><text:span text:style-name="T162_4">,<text:s/>and<text:s/>has<text:s/>met<text:s/>all<text:s/>outcome<text:s/>targets<text:s/>so<text:s/>far</text:span><text:span text:style-name="T162_5">.<text:s/>While<text:s/>constrained<text:s/>donor<text:s/>funding<text:s/>has<text:s/>limited<text:s/>the<text:s/>pace<text:s/>of<text:s/>portfolio<text:s/>growth<text:s/>and<text:s/>programme<text:s/>approvals,<text:s/>the<text:s/>Fund<text:s/>continues<text:s/>to<text:s/>demonstrate<text:s/>strong<text:s/>alignment<text:s/>with<text:s/>GCM<text:s/>principles,<text:s/>maintain<text:s/>a<text:s/>substantial<text:s/>pipeline<text:s/>of<text:s/>demand,<text:s/>and<text:s/>support<text:s/>coordinated<text:s/>migration<text:s/>governance<text:s/>approaches<text:s/>across<text:s/>partner<text:s/>countries.</text:span></text:p>
          </text:list-item>
        </text:list>
        <text:list text:style-name="LS28" xml:id="list18">
          <text:list-item>
            <text:p text:style-name="P163"><text:span text:style-name="T163_1">RMGP:</text:span><text:span text:style-name="T163_2"><text:s/></text:span><text:span text:style-name="T163_3">p</text:span><text:span text:style-name="T163_4">rogress<text:s/>during<text:s/>the<text:s/>review<text:s/>period<text:s/>should<text:s/>be<text:s/>assessed<text:s/>primarily<text:s/>in<text:s/>terms<text:s/>of<text:s/>programme<text:s/>establishment<text:s/>rather<text:s/>than<text:s/>delivery<text:s/>of<text:s/>outcomes.<text:s/>Available<text:s/>evidence<text:s/>suggests<text:s/>implementation<text:s/>partners<text:s/>have<text:s/>completed<text:s/>key<text:s/>inception<text:s/>activities<text:s/>and<text:s/>established<text:s/>the<text:s/>foundations<text:s/>required<text:s/>for<text:s/>future<text:s/>delivery.<text:s/>It<text:s/>will<text:s/>be<text:s/>important<text:s/>for<text:s/>future<text:s/>annual<text:s/>reviews<text:s/>to<text:s/>assess<text:s/>whether<text:s/>these<text:s/>foundations<text:s/>translate<text:s/>into<text:s/>demonstrable<text:s/>results<text:s/>against<text:s/>programme<text:s/>and<text:s/>GCP<text:s/>objectives<text:s/>as<text:s/>implementation<text:s/>progresses.</text:span></text:p>
          </text:list-item>
        </text:list>
        <text:p text:style-name="P164"/>
        <text:list text:style-name="LS28" xml:id="list19">
          <text:list-item>
            <text:p text:style-name="P165"><text:span text:style-name="T165_1">UNHCR:<text:s/></text:span><text:span text:style-name="T165_2">UNHCR's<text:s/>MRP<text:s/>activities<text:s/>remain<text:s/>on<text:s/>track<text:s/>to<text:s/>contribute<text:s/>to<text:s/>increased<text:s/>participation<text:s/>of<text:s/>forcibly<text:s/>displaced<text:s/>people<text:s/>in<text:s/>decision-making<text:s/>processes.<text:s/>Although<text:s/>the<text:s/>target<text:s/>for<text:s/>pledges<text:s/>reporting<text:s/>MRP<text:s/>was<text:s/>narrowly<text:s/>missed<text:s/>(44.7%<text:s/>against<text:s/>a<text:s/>50%<text:s/>target),<text:s/>evidence<text:s/>suggests<text:s/>participation<text:s/>is<text:s/>becoming<text:s/>more<text:s/>systematically<text:s/>embedded<text:s/>across<text:s/>GRF<text:s/>mechanisms,<text:s/>supported<text:s/>by<text:s/>940<text:s/>pledge<text:s/>updates<text:s/>reporting<text:s/>meaningful<text:s/>participation.<text:s/>Satisfaction<text:s/>measures<text:s/>exceeded<text:s/>targets,<text:s/>with<text:s/>69.6%<text:s/>of<text:s/>participants<text:s/>rating<text:s/>their<text:s/>engagement<text:s/>as<text:s/>meaningful<text:s/>and<text:s/>refugee<text:s/>satisfaction<text:s/>averaging<text:s/>4.1/5.</text:span><text:span text:style-name="T165_3"><text:s/>Although<text:s/></text:span><text:span text:style-name="T165_4">these<text:s/>ratings<text:s/>met<text:s/>targets,<text:s/>they<text:s/>are<text:s/>lower<text:s/>than<text:s/></text:span><text:span text:style-name="T165_5">other<text:s/></text:span><text:span text:style-name="T165_6">‘satisfaction’<text:s/>ratings<text:s/>reported<text:s/>elsewhere<text:s/>in<text:s/>the<text:s/>programme.<text:s/>This<text:s/>is<text:s/>accounted<text:s/>for<text:s/></text:span><text:span text:style-name="T165_7">by<text:s/>a<text:s/>significantly<text:s/>larger<text:s/>sample<text:s/>size<text:s/></text:span><text:span text:style-name="T165_8">(i.e.<text:s/>wider<text:s/>spread<text:s/>between<text:s/>more<text:s/>individual<text:s/>data<text:s/>points)<text:s/>and<text:s/>the<text:s/>fact<text:s/>that<text:s/>this<text:s/>is<text:s/>measuring<text:s/>whether<text:s/>those<text:s/>surveyed<text:s/>felt<text:s/>their</text:span><text:span text:style-name="T165_9"><text:s/>engagement<text:s/>in<text:s/>a<text:s/>high-level<text:s/>global<text:s/>event<text:s/></text:span><text:span text:style-name="T165_10">was</text:span><text:span text:style-name="T165_11"><text:s/></text:span><text:span text:style-name="T165_12">‘</text:span><text:span text:style-name="T165_13">meaningful</text:span><text:span text:style-name="T165_14">’.<text:s/>On<text:s/>balance,<text:s/>this</text:span><text:span text:style-name="T165_15"><text:s/>is</text:span><text:span text:style-name="T165_16"><text:s/>probably<text:s/></text:span><text:span text:style-name="T165_17">harder<text:s/>to<text:s/>achieve<text:s/></text:span><text:span text:style-name="T165_18">at<text:s/>such<text:s/>scale<text:s/></text:span><text:span text:style-name="T165_19">and<text:s/></text:span><text:span text:style-name="T165_20">is</text:span><text:span text:style-name="T165_21"><text:s/>more</text:span><text:span text:style-name="T165_22"><text:s/>variable<text:s/>and</text:span><text:span text:style-name="T165_23"><text:s/>subjective<text:s/>than</text:span><text:span text:style-name="T165_24"><text:s/>when<text:s/>responding<text:s/>for</text:span><text:span text:style-name="T165_25"><text:s/>simpler<text:s/>events.</text:span></text:p>
          </text:list-item>
        </text:list>
        <text:p text:style-name="P166"/>
        <text:list text:style-name="LS28" xml:id="list20">
          <text:list-item>
            <text:p text:style-name="P167"><text:span text:style-name="T167_1">EGRISS:</text:span><text:span text:style-name="T167_2"><text:s/></text:span><text:span text:style-name="T167_3">overachieving.<text:s/></text:span></text:p>
            <text:list>
              <text:list-item>
                <text:p text:style-name="P168"><text:span text:style-name="T168_1">Outcome<text:s/>Indicator<text:s/>9.1:<text:s/>Number<text:s/>of<text:s/>examples<text:s/>of<text:s/>statistical<text:s/>projects<text:s/>using<text:s/>the<text:s/>EGRISS<text:s/>recommendations<text:s/>to<text:s/>include<text:s/>refugees,<text:s/>IDPs,<text:s/>and<text:s/>stateless<text:s/>persons<text:s/>in<text:s/>data<text:s/>systems.</text:span></text:p>
              </text:list-item>
            </text:list>
          </text:list-item>
        </text:list>
        <text:p text:style-name="P169"><text:span text:style-name="T169_1">Planned:<text:s/>300,<text:s/>Achieved<text:s/>in<text:s/>Year<text:s/>2:<text:s/>337</text:span></text:p>
        <text:list text:style-name="LS28" xml:id="list22">
          <text:list-item>
            <text:list>
              <text:list-item>
                <text:p text:style-name="P170"><text:span text:style-name="T170_1">Outcome<text:s/>Indicator<text:s/>9.2:<text:s/>Number<text:s/>of<text:s/>countries<text:s/>using<text:s/>the<text:s/>EGRISS<text:s/>recommendations<text:s/>to<text:s/>improve<text:s/>national<text:s/>statistics<text:s/>on<text:s/>refugees,<text:s/>IDPs,<text:s/>and<text:s/>stateless<text:s/>persons.</text:span></text:p>
              </text:list-item>
            </text:list>
          </text:list-item>
        </text:list>
        <text:p text:style-name="P171"><text:span text:style-name="T171_1">Planned:<text:s/>25,<text:s/>Achieved<text:s/>in<text:s/>Year<text:s/>2:<text:s/>35</text:span></text:p>
        <text:p text:style-name="P172"/>
        <text:list text:style-name="LS28" xml:id="list23">
          <text:list-item>
            <text:p text:style-name="P173"><text:span text:style-name="T173_1">IDSF:</text:span><text:span text:style-name="T173_2"><text:s/></text:span><text:span text:style-name="T173_3">on<text:s/></text:span><text:span text:style-name="T173_4">track</text:span><text:span text:style-name="T173_5">.</text:span><text:span text:style-name="T173_6"><text:s/></text:span><text:span text:style-name="T173_7"><text:s/></text:span></text:p>
            <text:list>
              <text:list-item>
                <text:p text:style-name="P174"><text:span text:style-name="T174_1">Outcome<text:s/>Indicator<text:s/>7.3:<text:s/>#<text:s/>of<text:s/>countries<text:s/>supported<text:s/>with<text:s/>sustainable<text:s/>national<text:s/>financing<text:s/>solutions<text:s/>strategies<text:s/>with<text:s/>IDSF<text:s/>support.</text:span></text:p>
              </text:list-item>
            </text:list>
          </text:list-item>
        </text:list>
        <text:p text:style-name="P175"><text:span text:style-name="T175_1">Planned:<text:s/>4,<text:s/>Achieved<text:s/>in<text:s/>Year<text:s/>2:<text:s/>3</text:span></text:p>
        <text:list text:style-name="LS28" xml:id="list25">
          <text:list-item>
            <text:list>
              <text:list-item>
                <text:p text:style-name="P176"><text:span text:style-name="T176_1">Outcome<text:s/>Indicator<text:s/>8.1:<text:s text:c="2"/>Increased<text:s/>#<text:s/>of<text:s/>agencies<text:s/>reporting<text:s/>displacement-related<text:s/>activities<text:s/>through<text:s/>Joint<text:s/>Work<text:s/>Plans<text:s/>(under<text:s/>cooperation<text:s/>frameworks).</text:span></text:p>
              </text:list-item>
            </text:list>
          </text:list-item>
        </text:list>
        <text:p text:style-name="P177"><text:span text:style-name="T177_1">Planned:<text:s/>15,<text:s/>Achieved<text:s/>in<text:s/>Year<text:s/>2:<text:s/>47</text:span></text:p>
        <text:p text:style-name="P178"/>
        <text:p text:style-name="P179"><text:span text:style-name="T179_1">As<text:s/>per<text:s/>recommendation<text:s/>from<text:s/>previous<text:s/>annual<text:s/>review,<text:s/>the<text:s/>GCP<text:s/></text:span><text:span text:style-name="T179_2">Theory<text:s/>of<text:s/>Change<text:s/>and</text:span><text:span text:style-name="T179_3"><text:s/>logframe<text:s/>w</text:span><text:span text:style-name="T179_4">ere</text:span><text:span text:style-name="T179_5"><text:s/>substantially<text:s/>revised<text:s/>to<text:s/>more<text:s/>accurately<text:s/></text:span><text:span text:style-name="T179_6">differentiate<text:s/>between<text:s/>outputs<text:s/>and<text:s/>outcomes,<text:s/>and<text:s/>allow<text:s/>for<text:s/>more</text:span><text:span text:style-name="T179_7"><text:s/>meaningful<text:s/></text:span><text:span text:style-name="T179_8">measurement<text:s/>of</text:span><text:span text:style-name="T179_9"><text:s/>progress.</text:span><text:span text:style-name="T179_10"><text:s/>Since<text:s/>changes<text:s/>were<text:s/>made<text:s/>to<text:s/>every<text:s/>output,<text:s/>including<text:s/>the<text:s/>indicators<text:s/>under<text:s/>them,</text:span><text:span text:style-name="T179_11"><text:s/></text:span><text:span text:style-name="T179_12">it<text:s/>was<text:s/>not<text:s/>practical<text:s/>to<text:s/>detail<text:s/></text:span><text:span text:style-name="T179_13">changes<text:s/>to<text:s/></text:span><text:span text:style-name="T179_14">every</text:span><text:span text:style-name="T179_15"><text:s/>output<text:s/></text:span><text:span text:style-name="T179_16">in<text:s/>Section<text:s/>C.<text:s/>Therefore,<text:s/>all<text:s/>outputs<text:s/>were<text:s/>treated<text:s/>as<text:s/>new<text:s/>for<text:s/>the<text:s/>purpose<text:s/>of<text:s/>this<text:s/>review.</text:span></text:p>
        <text:p text:style-name="P180"/>
        <text:p text:style-name="P181"/>
        <text:p text:style-name="P182"/>
        <text:h text:style-name="P183" text:outline-level="2"><text:span text:style-name="T183_1">C.</text:span><text:span text:style-name="T183_2"><text:s/>DETAILED<text:s/>OUTPUT<text:s/>SCORING</text:span><text:span text:style-name="T183_3"><text:s/></text:span></text:h>
        <text:p text:style-name="P184"/>
        <table:table table:style-name="Table6">
          <table:table-column table:style-name="Column21"/>
          <table:table-column table:style-name="Column22"/>
          <table:table-column table:style-name="Column23"/>
          <table:table-column table:style-name="Column24"/>
          <table:table-column table:style-name="Column25"/>
          <table:table-row table:style-name="Row21">
            <table:table-cell table:style-name="Cell74">
              <text:p text:style-name="P185"><text:span text:style-name="T185_1">Output<text:s/>Title<text:s/></text:span></text:p>
            </table:table-cell>
            <table:table-cell table:style-name="Cell75" table:number-columns-spanned="4">
              <text:p text:style-name="P186"><text:span text:style-name="T186_1">Capacity<text:s/>strengthening<text:s/>and<text:s/>advocacy<text:s/>support<text:s/>provided<text:s/>to<text:s/>national<text:s/>NGOs<text:s/>led<text:s/>by<text:s/>refugees<text:s/>and<text:s/>those<text:s/>impacted<text:s/>by<text:s/>gender<text:s/>discrimination<text:s/>in<text:s/>nationality<text:s/>laws.</text:span></text:p>
            </table:table-cell>
            <table:covered-table-cell/>
            <table:covered-table-cell/>
            <table:covered-table-cell/>
          </table:table-row>
          <table:table-row table:style-name="Row22">
            <table:table-cell table:style-name="Cell76" table:number-columns-spanned="2">
              <text:p text:style-name="P187"><text:span text:style-name="T187_1">Output<text:s/>number:<text:s/></text:span></text:p>
            </table:table-cell>
            <table:covered-table-cell/>
            <table:table-cell table:style-name="Cell77">
              <text:p text:style-name="P188"><text:span text:style-name="T188_1">1</text:span></text:p>
            </table:table-cell>
            <table:table-cell table:style-name="Cell78">
              <text:p text:style-name="P189"><text:span text:style-name="T189_1">Output<text:s/>Score:<text:s/></text:span></text:p>
            </table:table-cell>
            <table:table-cell table:style-name="Cell79">
              <text:p text:style-name="P190"><text:span text:style-name="T190_1">A</text:span><text:span text:style-name="T190_2">+</text:span></text:p>
            </table:table-cell>
          </table:table-row>
          <table:table-row table:style-name="Row23">
            <table:table-cell table:style-name="Cell80" table:number-columns-spanned="2">
              <text:p text:style-name="P191"><text:span text:style-name="T191_1">Impact<text:s/>weighting<text:s/>(%):<text:s text:c="2"/></text:span></text:p>
            </table:table-cell>
            <table:covered-table-cell/>
            <table:table-cell table:style-name="Cell81">
              <text:p text:style-name="P192"><text:span text:style-name="T192_1">5</text:span></text:p>
            </table:table-cell>
            <table:table-cell table:style-name="Cell82">
              <text:p text:style-name="P193"><text:span text:style-name="T193_1">W</text:span><text:span text:style-name="T193_2">eighting<text:s/>revised<text:s/>since<text:s/>last<text:s/>AR?<text:s/></text:span></text:p>
            </table:table-cell>
            <table:table-cell table:style-name="Cell83">
              <text:p text:style-name="P194"><text:span text:style-name="T194_1">n/a<text:s/>(</text:span><text:span text:style-name="T194_2">logframe<text:s/>redesigned)</text:span></text:p>
            </table:table-cell>
          </table:table-row>
        </table:table>
        <text:p text:style-name="P195"/>
        <table:table table:style-name="Table7">
          <table:table-column table:style-name="Column26"/>
          <table:table-column table:style-name="Column27"/>
          <table:table-column table:style-name="Column28"/>
          <table:table-row table:style-name="Row24">
            <table:table-cell table:style-name="Cell84">
              <text:p text:style-name="P196"><text:span text:style-name="T196_1">Indicator(s)</text:span></text:p>
            </table:table-cell>
            <table:table-cell table:style-name="Cell85">
              <text:p text:style-name="P197"><text:span text:style-name="T197_1">Milestone(s)<text:s/>for<text:s/>this<text:s/>review</text:span></text:p>
            </table:table-cell>
            <table:table-cell table:style-name="Cell86">
              <text:p text:style-name="P198"><text:span text:style-name="T198_1">Progress<text:s/></text:span></text:p>
            </table:table-cell>
          </table:table-row>
          <table:table-row table:style-name="Row25">
            <table:table-cell table:style-name="Cell87">
              <text:p text:style-name="P199"><text:span text:style-name="T199_1">#<text:s/>of<text:s/>NGOs<text:s/>supported<text:s/>through<text:s/>grants<text:s/>or<text:s/>capacity<text:s/>building<text:s/>activities<text:s/>(disaggregated<text:s/>by<text:s/>gender<text:s/>of<text:s/>leadership).</text:span></text:p>
            </table:table-cell>
            <table:table-cell table:style-name="Cell88">
              <text:p text:style-name="P200"><text:span text:style-name="T200_1">25</text:span></text:p>
            </table:table-cell>
            <table:table-cell table:style-name="Cell89">
              <text:p text:style-name="P201"><text:span text:style-name="T201_1">28</text:span></text:p>
            </table:table-cell>
          </table:table-row>
          <table:table-row table:style-name="Row26">
            <table:table-cell table:style-name="Cell90">
              <text:p text:style-name="P202"><text:span text:style-name="T202_1">Number<text:s/>of<text:s/>training<text:s/>sessions,<text:s/>workshops,<text:s/>or<text:s/>peer<text:s/>learning<text:s/>events<text:s/>delivered.</text:span></text:p>
            </table:table-cell>
            <table:table-cell table:style-name="Cell91">
              <text:p text:style-name="P203"><text:span text:style-name="T203_1">43</text:span></text:p>
            </table:table-cell>
            <table:table-cell table:style-name="Cell92">
              <text:p text:style-name="P204"><text:span text:style-name="T204_1">58</text:span></text:p>
            </table:table-cell>
          </table:table-row>
          <table:table-row table:style-name="Row27">
            <table:table-cell table:style-name="Cell93">
              <text:p text:style-name="P205"><text:span text:style-name="T205_1">Average<text:s/>satisfaction<text:s/>rating<text:s/>(out<text:s/>of<text:s/>5)<text:s/>of<text:s/>participants<text:s/>in<text:s/>online<text:s/>and<text:s/>in-person<text:s/>training<text:s/>sessions.</text:span></text:p>
            </table:table-cell>
            <table:table-cell table:style-name="Cell94">
              <text:p text:style-name="P206"><text:span text:style-name="T206_1">4</text:span></text:p>
            </table:table-cell>
            <table:table-cell table:style-name="Cell95">
              <text:p text:style-name="P207"><text:span text:style-name="T207_1">4.36</text:span></text:p>
            </table:table-cell>
          </table:table-row>
        </table:table>
        <text:p text:style-name="P208"><text:span text:style-name="T208_1">Briefly<text:s/>describe<text:s/>the<text:s/>output’s<text:s/>activities<text:s/>and<text:s/>provide<text:s/>supporting<text:s/>narrative<text:s/>for<text:s/>the<text:s/>score.<text:s/></text:span></text:p>
        <text:p text:style-name="P209"/>
        <text:p text:style-name="P210"><text:span text:style-name="T210_1">Judging<text:s/>by<text:s/></text:span><text:span text:style-name="T210_2">attainment<text:s/>against<text:s/>the<text:s/>agreed</text:span><text:span text:style-name="T210_3"><text:s/>indicators,<text:s/>this<text:s/>output<text:s/></text:span><text:span text:style-name="T210_4">substantively<text:s/>met<text:s/>its<text:s/></text:span><text:span text:style-name="T210_5">targets</text:span><text:span text:style-name="T210_6">,<text:s/>and<text:s/>moderately<text:s/>exceed</text:span><text:span text:style-name="T210_7">ed<text:s/></text:span><text:span text:style-name="T210_8">expectations<text:s/></text:span><text:span text:style-name="T210_9">with</text:span><text:span text:style-name="T210_10"><text:s/>the<text:s/>number<text:s/>of<text:s/>training<text:s/>sessions<text:s/></text:span><text:span text:style-name="T210_11">delivered</text:span><text:span text:style-name="T210_12">.</text:span><text:span text:style-name="T210_13"><text:s/></text:span></text:p>
        <text:p text:style-name="P211"/>
        <text:list text:style-name="LS29" xml:id="list26">
          <text:list-item>
            <text:p text:style-name="P212"><text:span text:style-name="T212_1">1.1</text:span></text:p>
            <text:list>
              <text:list-item>
                <text:p text:style-name="P213"><text:span text:style-name="T213_1">APNOR:</text:span><text:span text:style-name="T213_2"><text:s/></text:span><text:span text:style-name="T213_3">16<text:s/>NGOs<text:s/>supported<text:s/>during<text:s/>the<text:s/>reporting<text:s/>period.<text:s/>Example:<text:s/>Small<text:s/>Group<text:s/>Peer<text:s/>Coaching:<text:s/>12<text:s/>different<text:s/>RLOs<text:s/>(Refugee-Led<text:s/>Organisations)<text:s/>within<text:s/>the<text:s/>RLA<text:s/>Fund<text:s/>cohort<text:s/>(6<text:s/>of<text:s/>which<text:s/>are<text:s/>from<text:s/>women-led<text:s/>spaces)<text:s/>engaged<text:s/>in<text:s/>capacity</text:span><text:span text:style-name="T213_4">-</text:span><text:span text:style-name="T213_5">strengthening<text:s/>support<text:s/>for<text:s/>fund<text:s/>development<text:s/>across<text:s/>the<text:s/>last<text:s/>two<text:s/>quarters.</text:span></text:p>
              </text:list-item>
              <text:list-item>
                <text:p text:style-name="P214"><text:span text:style-name="T214_1">WRC:</text:span><text:span text:style-name="T214_2"><text:s/></text:span><text:span text:style-name="T214_3">WRC<text:s/>provided<text:s/>technical<text:s/>and<text:s/>financial<text:s/>support<text:s/>to<text:s/>partners<text:s/>in<text:s/>10<text:s/>countries,<text:s/>strengthening<text:s/>civil<text:s/>society<text:s/>capacity<text:s/>to<text:s/>advocate<text:s/>for<text:s/>reform<text:s/>of<text:s/>gender-discriminatory<text:s/>nationality<text:s/>laws<text:s/>through<text:s/>capacity<text:s/>building,<text:s/>coalition<text:s/>development,<text:s/>legal<text:s/>support<text:s/>and<text:s/>engagement<text:s/>with<text:s/>policymakers.<text:s/>This<text:s/>helped<text:s/>position<text:s/>nationality<text:s/>rights<text:s/>reform<text:s/>as<text:s/>a<text:s/>policy<text:s/>priority<text:s/>and<text:s/>strengthened<text:s/>partnerships<text:s/>with<text:s/>government<text:s/>stakeholders<text:s/>across<text:s/>multiple<text:s/>countries.</text:span></text:p>
              </text:list-item>
            </text:list>
          </text:list-item>
          <text:list-item>
            <text:p text:style-name="P215"><text:span text:style-name="T215_1">1.2</text:span></text:p>
            <text:list>
              <text:list-item>
                <text:p text:style-name="P216"><text:span text:style-name="T216_1">APNOR:</text:span><text:span text:style-name="T216_2"><text:s/>10<text:s/>sessions/events<text:s/>delivered<text:s/>during<text:s/>the<text:s/>reporting<text:s/>period</text:span><text:span text:style-name="T216_3">.<text:s/></text:span></text:p>
              </text:list-item>
            </text:list>
          </text:list-item>
        </text:list>
        <text:p text:style-name="P217"><text:span text:style-name="T217_1">Example:<text:s/>Climate<text:s/>Change<text:s/>Frameworks<text:s/>Training:<text:s/>Two<text:s/>sessions<text:s/>delivered,<text:s/>aimed<text:s/>at<text:s/>strengthening<text:s/>RLOs’<text:s/>knowledge<text:s/>around<text:s/>legal<text:s/>frameworks<text:s/>and<text:s/>potential<text:s/>funding<text:s/>available<text:s/>for<text:s/>climate-related<text:s/>advocacy<text:s/>and<text:s/>professional<text:s/>development</text:span><text:span text:style-name="T217_2">.<text:s/></text:span><text:span text:style-name="T217_3">Small<text:s/>Group<text:s/>Peer<text:s/>Coaching<text:s/>Calls:<text:s/>Two<text:s/>calls<text:s/>focused<text:s/>on<text:s/>fundraising<text:s/>and<text:s/>sustainability<text:s/>challenges,<text:s/>attended<text:s/>by<text:s/>RLO<text:s/>directors,<text:s/>founders<text:s/>and<text:s/>project<text:s/>coordinators.</text:span></text:p>
        <text:list text:style-name="LS29" xml:id="list31">
          <text:list-item>
            <text:list>
              <text:list-item>
                <text:p text:style-name="P218"><text:span text:style-name="T218_1">WRC:</text:span><text:span text:style-name="T218_2"><text:s/></text:span><text:span text:style-name="T218_3">WRC<text:s/>and<text:s/>its<text:s/>partners<text:s/>delivered<text:s/>41<text:s/>trainings<text:s/>and<text:s/>peer-learning<text:s/>events<text:s/>alongside<text:s/>a<text:s/>wider<text:s/>programme<text:s/>of<text:s/>national<text:s/>and<text:s/>global<text:s/>advocacy<text:s/>activities.<text:s/>These<text:s/>events<text:s/>strengthened<text:s/>the<text:s/>skills,<text:s/>networks<text:s/>and<text:s/>influence<text:s/>of<text:s/>organisations<text:s/>advocating<text:s/>for<text:s/>nationality<text:s/>rights<text:s/>reform,<text:s/>while<text:s/>creating<text:s/>opportunities<text:s/>for<text:s/>collaboration,<text:s/>learning<text:s/>and<text:s/></text:span><text:span text:style-name="T218_4">engagement<text:s/>with<text:s/>decision-makers.</text:span></text:p>
              </text:list-item>
              <text:list-item>
                <text:p text:style-name="P219"><text:span text:style-name="T219_1">UNHCR:</text:span><text:span text:style-name="T219_2"><text:s/></text:span><text:span text:style-name="T219_3">The<text:s/>target<text:s/>was<text:s/>fully<text:s/>achieved.<text:s/>Six<text:s/>virtual<text:s/>training<text:s/>sessions<text:s/>were<text:s/>delivered<text:s/>jointly<text:s/>by<text:s/>Refugees<text:s/>Seeking<text:s/>Equal<text:s/>Access<text:s/>at<text:s/>the<text:s/>Table<text:s/>(R-SEAT),<text:s/>the<text:s/>International<text:s/>Institute<text:s/>of<text:s/>Humanitarian<text:s/>Law<text:s/>(Sanremo<text:s/>Institute),<text:s/>and<text:s/>UNHCR,<text:s/>open<text:s/>to<text:s/>all<text:s/>participants<text:s/>with<text:s/>lived<text:s/>experience<text:s/>of<text:s/>forced<text:s/>displacement<text:s/>and<text:s/>statelessness.</text:span></text:p>
              </text:list-item>
            </text:list>
          </text:list-item>
          <text:list-item>
            <text:p text:style-name="P220"><text:span text:style-name="T220_1">1.3<text:s/>(</text:span><text:span text:style-name="T220_2">UNHCR<text:s/>only)</text:span><text:span text:style-name="T220_3"><text:s/></text:span><text:span text:style-name="T220_4">The<text:s/>training<text:s/>programme<text:s/>reached<text:s/>152<text:s/>participants<text:s/>across<text:s/>six<text:s/>language<text:s/>cohorts<text:s/>and<text:s/>received<text:s/>an<text:s/>average<text:s/>satisfaction<text:s/>rating<text:s/>of<text:s/>8.5/10.<text:s/>The<text:s/>in-person<text:s/>orientation<text:s/>achieved<text:s/></text:span><text:span text:style-name="T220_5">an<text:s/>average<text:s/>satisfaction<text:s/>rating<text:s/>of<text:s/>4.48<text:s/>out<text:s/>of<text:s/>5.<text:s/>Together,<text:s/>this<text:s/>represents</text:span><text:span text:style-name="T220_6"><text:s/></text:span><text:span text:style-name="T220_7">a<text:s/>total<text:s/>average<text:s/>satisfaction<text:s/>of<text:s/>4.36<text:s/>out<text:s/>of<text:s/>5,<text:s/>slightly<text:s/>exceeding<text:s/>the<text:s/>target<text:s/>of<text:s/>4.</text:span></text:p>
          </text:list-item>
        </text:list>
        <text:p text:style-name="P221"/>
        <text:p text:style-name="P222"><text:span text:style-name="T222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/text:p>
        <text:p text:style-name="P223"/>
        <text:p text:style-name="P224"><text:span text:style-name="T224_1">P</text:span><text:span text:style-name="T224_2">revious<text:s/>recommendations:</text:span><text:span text:style-name="T224_3"><text:s/></text:span></text:p>
        <text:p text:style-name="P225"/>
        <text:list text:style-name="LS18" xml:id="list34">
          <text:list-item>
            <text:p text:style-name="P226"><text:span text:style-name="T226_1">APNOR:</text:span><text:span text:style-name="T226_2"><text:s/></text:span><text:span text:style-name="T226_3">Begin<text:s/>planning<text:s/>future<text:s/>Meaningful<text:s/>Refugee<text:s/>Participation<text:s/>training<text:s/>as<text:s/>early<text:s/>as<text:s/>possible,<text:s/>with<text:s/>dates<text:s/>booked<text:s/>at<text:s/>least<text:s/>a<text:s/>month<text:s/>in<text:s/>advance<text:s/>to<text:s/>improve<text:s/>attendance<text:s/>and<text:s/>avoid<text:s/>rushed<text:s/>delivery</text:span><text:span text:style-name="T226_4">,<text:s/>and<text:s/>review<text:s/>APNOR<text:s/>training<text:s/>materials<text:s/>more<text:s/>rigorously<text:s/>and<text:s/>with<text:s/>a<text:s/>wider<text:s/>range<text:s/>of<text:s/></text:span><text:span text:style-name="T226_5">stakeholders,<text:s/>so<text:s/>the<text:s/>content<text:s/>is<text:s/>better<text:s/>tailored<text:s/>to<text:s/>FCDO/HMG<text:s/>needs</text:span><text:span text:style-name="T226_6">.</text:span><text:span text:style-name="T226_7"><text:line-break/></text:span><text:span text:style-name="T226_8">Action</text:span><text:span text:style-name="T226_9">:<text:s/>Programme<text:s/>team<text:s/>engaged<text:s/>with<text:s/>APNOR<text:s/>further<text:s/>in<text:s/>advance</text:span><text:span text:style-name="T226_10">,<text:s/>consulted</text:span><text:span text:style-name="T226_11"><text:s/></text:span><text:span text:style-name="T226_12">target<text:s/>audience</text:span><text:span text:style-name="T226_13">,<text:s/></text:span><text:span text:style-name="T226_14">and<text:s/></text:span><text:span text:style-name="T226_15">booked<text:s/>the<text:s/>sessions<text:s/></text:span><text:span text:style-name="T226_16">in<text:s/>the<text:s/>suggested<text:s/>timeframe</text:span><text:span text:style-name="T226_17">.</text:span><text:span text:style-name="T226_18"><text:s/></text:span><text:span text:style-name="T226_19">As<text:s/>a<text:s/>result,<text:s/>training<text:s/></text:span><text:span text:style-name="T226_20">materials<text:s/>were<text:s/>much<text:s/>more<text:s/>suitable<text:s/>to<text:s/>the<text:s/>audience<text:s/>than<text:s/>in<text:s/>the<text:s/>first<text:s/>round<text:s/>of<text:s/>training.</text:span></text:p>
          </text:list-item>
        </text:list>
        <text:p text:style-name="P227"/>
        <text:p text:style-name="P228"><text:span text:style-name="T228_1">New<text:s/>recommendations:</text:span></text:p>
        <text:p text:style-name="P229"/>
        <text:list text:style-name="LS18" xml:id="list35">
          <text:list-item>
            <text:p text:style-name="P230"><text:span text:style-name="T230_1">APNOR:</text:span><text:span text:style-name="T230_2"><text:s/></text:span><text:span text:style-name="T230_3">noting<text:s/>the<text:s/>successes<text:s/>delivered<text:s/>this<text:s/>year,<text:s/>the<text:s/>team<text:s/>could<text:s/>consider<text:s/>introducing<text:s/>an<text:s/>indicator<text:s/>to<text:s/>track<text:s/>whether<text:s/>one<text:s/>piece<text:s/>of<text:s/>legislation,<text:s/>at<text:s/>either<text:s/>local<text:s/>or<text:s/>national<text:s/>level,<text:s/>is<text:s/>changed<text:s/>by<text:s/>an<text:s/>organisation<text:s/>that<text:s/>has<text:s/>received<text:s/>support<text:s/>from<text:s/>APNOR.<text:s/></text:span><text:span text:style-name="T230_4">This<text:s/>would<text:s/>further<text:s/>demonstrate<text:s/>the<text:s/>organisation’s<text:s/>impact<text:s/>beyond<text:s/>delivery,<text:s/>showing<text:s/>the<text:s/>type<text:s/>of<text:s/>policy<text:s/>change<text:s/>the<text:s/>programme<text:s/>is<text:s/>seeking<text:s/>to<text:s/>achieve.<text:s/>Acknowledging<text:s/>the<text:s/>inclusion<text:s/>of<text:s/>indicators<text:s/>related<text:s/>to<text:s/>government<text:s/>strategies,<text:s/>taking<text:s/>forward<text:s/>this<text:s/>indicator<text:s/>takes<text:s/>the<text:s/>delivery<text:s/>of<text:s/>change<text:s/>into<text:s/>the<text:s/>realm<text:s/>of<text:s/>legally<text:s/>recognised<text:s/>change.</text:span></text:p>
          </text:list-item>
        </text:list>
        <text:p text:style-name="P231"/>
        <text:p text:style-name="P232"/>
        <table:table table:style-name="Table8">
          <table:table-column table:style-name="Column29"/>
          <table:table-column table:style-name="Column30"/>
          <table:table-column table:style-name="Column31"/>
          <table:table-column table:style-name="Column32"/>
          <table:table-column table:style-name="Column33"/>
          <table:table-row table:style-name="Row28">
            <table:table-cell table:style-name="Cell96">
              <text:p text:style-name="P233"><text:span text:style-name="T233_1">Output<text:s/>Title<text:s/></text:span></text:p>
            </table:table-cell>
            <table:table-cell table:style-name="Cell97" table:number-columns-spanned="4">
              <text:p text:style-name="P234"><text:span text:style-name="T234_1">M</text:span><text:span text:style-name="T234_2">eaningful<text:s/>refugee<text:s/>participation<text:s/>(MRP)<text:s/>training<text:s/>delivered<text:s/>to<text:s/>HMG<text:s/>staff</text:span></text:p>
            </table:table-cell>
            <table:covered-table-cell/>
            <table:covered-table-cell/>
            <table:covered-table-cell/>
          </table:table-row>
          <table:table-row table:style-name="Row29">
            <table:table-cell table:style-name="Cell98" table:number-columns-spanned="2">
              <text:p text:style-name="P235"><text:span text:style-name="T235_1">Output<text:s/>number:<text:s/></text:span></text:p>
            </table:table-cell>
            <table:covered-table-cell/>
            <table:table-cell table:style-name="Cell99">
              <text:p text:style-name="P236"><text:span text:style-name="T236_1">2</text:span></text:p>
            </table:table-cell>
            <table:table-cell table:style-name="Cell100">
              <text:p text:style-name="P237"><text:span text:style-name="T237_1">Output<text:s/>Score:<text:s/></text:span></text:p>
            </table:table-cell>
            <table:table-cell table:style-name="Cell101">
              <text:p text:style-name="P238"><text:span text:style-name="T238_1">A</text:span></text:p>
            </table:table-cell>
          </table:table-row>
          <table:table-row table:style-name="Row30">
            <table:table-cell table:style-name="Cell102" table:number-columns-spanned="2">
              <text:p text:style-name="P239"><text:span text:style-name="T239_1">Impact<text:s/>weighting<text:s/>(%):<text:s text:c="2"/></text:span></text:p>
            </table:table-cell>
            <table:covered-table-cell/>
            <table:table-cell table:style-name="Cell103">
              <text:p text:style-name="P240"><text:span text:style-name="T240_1">5</text:span></text:p>
            </table:table-cell>
            <table:table-cell table:style-name="Cell104">
              <text:p text:style-name="P241"><text:span text:style-name="T241_1">W</text:span><text:span text:style-name="T241_2">eighting<text:s/>revised<text:s/>since<text:s/>last<text:s/>AR?<text:s/></text:span></text:p>
            </table:table-cell>
            <table:table-cell table:style-name="Cell105">
              <text:p text:style-name="P242"><text:span text:style-name="T242_1">n/a<text:s/>(logframe<text:s/>redesigned)</text:span></text:p>
            </table:table-cell>
          </table:table-row>
        </table:table>
        <text:p text:style-name="P243"/>
        <text:p text:style-name="P244"/>
        <table:table table:style-name="Table9">
          <table:table-column table:style-name="Column34"/>
          <table:table-column table:style-name="Column35"/>
          <table:table-column table:style-name="Column36"/>
          <table:table-row table:style-name="Row31">
            <table:table-cell table:style-name="Cell106">
              <text:p text:style-name="P245"><text:span text:style-name="T245_1">Indicator(s)</text:span></text:p>
            </table:table-cell>
            <table:table-cell table:style-name="Cell107">
              <text:p text:style-name="P246"><text:span text:style-name="T246_1">Milestone(s)<text:s/>for<text:s/>this<text:s/>review</text:span></text:p>
            </table:table-cell>
            <table:table-cell table:style-name="Cell108">
              <text:p text:style-name="P247"><text:span text:style-name="T247_1">Progress<text:s/></text:span></text:p>
            </table:table-cell>
          </table:table-row>
          <table:table-row table:style-name="Row32">
            <table:table-cell table:style-name="Cell109">
              <text:p text:style-name="P248"><text:span text:style-name="T248_1">#<text:s/>of<text:s/>MRP<text:s/>training<text:s/>sessions<text:s/>delivered.</text:span></text:p>
            </table:table-cell>
            <table:table-cell table:style-name="Cell110">
              <text:p text:style-name="P249"><text:span text:style-name="T249_1">2</text:span></text:p>
            </table:table-cell>
            <table:table-cell table:style-name="Cell111">
              <text:p text:style-name="P250"><text:span text:style-name="T250_1">2</text:span></text:p>
            </table:table-cell>
          </table:table-row>
          <table:table-row table:style-name="Row33">
            <table:table-cell table:style-name="Cell112">
              <text:p text:style-name="P251"><text:span text:style-name="T251_1">#<text:s/>of<text:s/>staff<text:s/>trained</text:span></text:p>
            </table:table-cell>
            <table:table-cell table:style-name="Cell113">
              <text:p text:style-name="P252"><text:span text:style-name="T252_1">20</text:span></text:p>
            </table:table-cell>
            <table:table-cell table:style-name="Cell114">
              <text:p text:style-name="P253"><text:span text:style-name="T253_1">15</text:span></text:p>
            </table:table-cell>
          </table:table-row>
        </table:table>
        <text:p text:style-name="P254"><text:span text:style-name="T254_1">Briefly<text:s/>describe<text:s/>the<text:s/>output’s<text:s/>activities<text:s/>and<text:s/>provide<text:s/>supporting<text:s/>narrative<text:s/>for<text:s/>the<text:s/>score.<text:s/></text:span></text:p>
        <text:p text:style-name="P255"/>
        <text:p text:style-name="P256"><text:span text:style-name="T256_1">The<text:s/></text:span><text:span text:style-name="T256_2">contextual<text:s/>relevan</text:span><text:span text:style-name="T256_3">ce</text:span><text:span text:style-name="T256_4"><text:s/></text:span><text:span text:style-name="T256_5">and<text:s/>practical<text:s/>utility<text:s/>of<text:s/>training<text:s/></text:span><text:span text:style-name="T256_6">can<text:s/>often<text:s/>be<text:s/></text:span><text:span text:style-name="T256_7">a<text:s/>better<text:s/>predictor<text:s/>of<text:s/>its<text:s/></text:span><text:span text:style-name="T256_8">impact<text:s/></text:span><text:span text:style-name="T256_9">than<text:s/>the<text:s/>number<text:s/>of<text:s/>people<text:s/>trained.<text:s/></text:span><text:span text:style-name="T256_10">Additionally,<text:s/>any<text:s/>targets<text:s/>for<text:s/>training<text:s/></text:span><text:span text:style-name="T256_11">numbers<text:s/>will<text:s/>inevitably<text:s/>depend<text:s/>on<text:s/>the<text:s/>availability/prioritisation<text:s/>of<text:s/>intended<text:s/>attendees.<text:s/></text:span><text:span text:style-name="T256_12">In<text:s/>terms<text:s/>of<text:s/>overall<text:s/>impact,<text:s/>t</text:span><text:span text:style-name="T256_13">he<text:s/></text:span><text:span text:style-name="T256_14">nominal<text:s/></text:span><text:span text:style-name="T256_15">25%<text:s/>underachievement<text:s/>on<text:s/>numbers<text:s/>trained<text:s/>is<text:s/>offset<text:s/>by<text:s/></text:span><text:span text:style-name="T256_16">an<text:s/>overachievement<text:s/>in<text:s/>the<text:s/>level<text:s/>of<text:s/>understanding</text:span><text:span text:style-name="T256_17"><text:s/></text:span><text:span text:style-name="T256_18">imparted</text:span><text:span text:style-name="T256_19"><text:s/>of<text:s/>MRP<text:s/>and<text:s/>the<text:s/>assurances<text:s/>given<text:s/>by</text:span><text:span text:style-name="T256_20"><text:s/>100%<text:s/>of</text:span><text:span text:style-name="T256_21"><text:s/>trainees<text:s/>that<text:s/>they<text:s/>plan<text:s/>to<text:s/>implement<text:s/></text:span><text:span text:style-name="T256_22">MRP<text:s/>in<text:s/>their<text:s/>work.</text:span><text:span text:style-name="T256_23"><text:s/>This<text:s/>justifies<text:s/>an<text:s/>overall<text:s/>score<text:s/>of<text:s/>A</text:span><text:span text:style-name="T256_24"><text:s/>–<text:s/>met<text:s/>expectations</text:span><text:span text:style-name="T256_25">.</text:span></text:p>
        <text:p text:style-name="P257"/>
        <text:list text:style-name="LS18" xml:id="list36">
          <text:list-item>
            <text:p text:style-name="P258"><text:span text:style-name="T258_1">2.1</text:span><text:span text:style-name="T258_2"><text:s/>(</text:span><text:span text:style-name="T258_3">APNOR</text:span><text:span text:style-name="T258_4"><text:s/>only)</text:span><text:span text:style-name="T258_5"><text:s/>The<text:s/>training<text:s/>was<text:s/>tailored<text:s/>for<text:s/></text:span><text:span text:style-name="T258_6">UK<text:s/>government<text:s/>officials<text:s/>working<text:s/>on<text:s/>domestic<text:s/>refugee<text:s/></text:span><text:span text:style-name="T258_7">matters<text:s/>(</text:span><text:span text:style-name="T258_8">Ministry<text:s/>of<text:s/>Housing,<text:s/>Communities</text:span><text:span text:style-name="T258_9"><text:s/>and<text:s/></text:span><text:span text:style-name="T258_10">Local<text:s/>Government</text:span><text:span text:style-name="T258_11">).</text:span><text:span text:style-name="T258_12"><text:line-break/></text:span><text:span text:style-name="T258_13">The<text:s/>sessions<text:s/>provided<text:s/>foundational<text:s/>and<text:s/>applied<text:s/>insights<text:s/>into<text:s/>embedding</text:span><text:span text:style-name="T258_14"><text:s/></text:span><text:span text:style-name="T258_15">MRP<text:s/>principles<text:s/>across<text:s/>government-led<text:s/>processes,<text:s/>drawing<text:s/>on<text:s/>lived<text:s/>experience<text:s/>and<text:s/>best<text:s/>practice<text:s/>examples</text:span><text:span text:style-name="T258_16">.</text:span><text:span text:style-name="T258_17"><text:line-break/></text:span><text:span text:style-name="T258_18">Impact:<text:s/>All<text:s/>respondents<text:s/>noted<text:s/>increased<text:s/>knowledge<text:s/>of<text:s/>MRP,<text:s/>learned<text:s/>something<text:s/>new<text:s/>from<text:s/>peers,<text:s/>and<text:s/>had<text:s/>clearer<text:s/>ideas<text:s/>about<text:s/>how<text:s/>to<text:s/>implement<text:s/>MRP.</text:span></text:p>
          </text:list-item>
          <text:list-item>
            <text:p text:style-name="P259"><text:span text:style-name="T259_1">2.2</text:span><text:span text:style-name="T259_2"><text:s/>(</text:span><text:span text:style-name="T259_3">APNOR</text:span><text:span text:style-name="T259_4"><text:s/>only)</text:span><text:span text:style-name="T259_5"><text:s/>15<text:s/>staff<text:s/>participated<text:s/>in<text:s/>two<text:s/>MRP<text:s/>training<text:s/>sessions.<text:s/>Survey<text:s/>evidence<text:s/>so<text:s/>far<text:s/>shows<text:s/>all<text:s/>reported<text:s/>increased<text:s/>understanding<text:s/>and<text:s/>practical<text:s/>application<text:s/>of<text:s/>MRP.</text:span></text:p>
          </text:list-item>
        </text:list>
        <text:p text:style-name="P260"/>
        <text:p text:style-name="P261"><text:span text:style-name="T261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261_2">.</text:span></text:p>
        <text:p text:style-name="P262"/>
        <text:p text:style-name="P263"><text:span text:style-name="T263_1">Previous</text:span><text:span text:style-name="T263_2"><text:s/>recommendations:</text:span></text:p>
        <text:p text:style-name="P264"/>
        <text:list text:style-name="LS35" xml:id="list38">
          <text:list-item>
            <text:p text:style-name="P265"><text:span text:style-name="T265_1">Clarify<text:s/>indicator<text:s/>definitions<text:s/>with<text:s/>APNOR<text:s/>before<text:s/>setting<text:s/>Year<text:s/>2<text:s/>targets,<text:s/>particularly<text:s/>for<text:s/>terms<text:s/>such<text:s/>as<text:s/>“high-level<text:s/>policy<text:s/>event”,<text:s/>“engagement<text:s/>event”,<text:s/>and<text:s/>country-specific<text:s/>policy<text:s/>engagement.<text:s/>This<text:s/>should<text:s/>reduce<text:s/>reporting<text:s/>misunderstandings<text:s/>and<text:s/>improve<text:s/>accuracy. </text:span></text:p>
          </text:list-item>
        </text:list>
        <text:p text:style-name="P266"><text:span text:style-name="T266_1">The<text:s/>programme<text:s/>team<text:s/>has<text:s/>shared<text:s/>evidence<text:s/>that<text:s/>the<text:s/>Year<text:s/>2<text:s/>logframe<text:s/>was<text:s/>redesigned<text:s/>to<text:s/>address<text:s/></text:span><text:span text:style-name="T266_2">this</text:span><text:span text:style-name="T266_3"> recommendation.</text:span></text:p>
        <text:p text:style-name="P267"/>
        <text:list text:style-name="LS36" xml:id="list39">
          <text:list-item>
            <text:p text:style-name="P268"><text:span text:style-name="T268_1">If<text:s/>APNOR’s<text:s/>agreement<text:s/>is<text:s/>extended<text:s/>in<text:s/>FY25/26,<text:s/>revise<text:s/>output<text:s/>milestones<text:s/>and<text:s/>targets to<text:s/>reflect<text:s/>any additional funded<text:s/>activities. </text:span></text:p>
          </text:list-item>
        </text:list>
        <text:p text:style-name="P269"><text:span text:style-name="T269_1">The<text:s/>programme<text:s/>team<text:s/>has<text:s/>shared<text:s/>evidence<text:s/>that<text:s/>the<text:s/>Year<text:s/>2<text:s/>logframe<text:s/>was<text:s/>redesigned<text:s/>to<text:s/>address<text:s/></text:span><text:span text:style-name="T269_2">this</text:span><text:span text:style-name="T269_3"> recommendation.</text:span></text:p>
        <text:p text:style-name="P270"/>
        <text:list text:style-name="LS37" xml:id="list40">
          <text:list-item>
            <text:p text:style-name="P271"><text:span text:style-name="T271_1">Review<text:s/>and<text:s/>agree<text:s/>reporting<text:s/>expectations<text:s/>early,<text:s/>especially<text:s/>where<text:s/>APNOR’s<text:s/>interpretation<text:s/>of<text:s/>eligible<text:s/>activities<text:s/>differs<text:s/>from<text:s/>the<text:s/>programme<text:s/>teams. </text:span></text:p>
          </text:list-item>
        </text:list>
        <text:p text:style-name="P272"><text:span text:style-name="T272_1">The<text:s/>programme<text:s/>team<text:s/>has<text:s/>shared<text:s/>evidence<text:s/>that<text:s/>the<text:s/>Year<text:s/>2<text:s/>logframe<text:s/>was<text:s/>redesigned<text:s/>to<text:s/>address<text:s/></text:span><text:span text:style-name="T272_2">this</text:span><text:span text:style-name="T272_3"> recommendation. Further<text:s/>detail<text:s/>on<text:s/>that<text:s/>is<text:s/>outlined<text:s/>below.  </text:span></text:p>
        <text:p text:style-name="P273"/>
        <text:list text:style-name="LS41" xml:id="list41">
          <text:list-item>
            <text:p text:style-name="P274"><text:span text:style-name="T274_1">Address<text:s/>communication<text:s/>issues<text:s/>proactively,<text:s/>including<text:s/>time-zone-related<text:s/>delays,<text:s/>through<text:s/>clearer<text:s/>guidance,<text:s/>regular<text:s/>check-ins,<text:s/>and<text:s/>earlier<text:s/>engagement<text:s/>on<text:s/>deliverables.</text:span></text:p>
          </text:list-item>
        </text:list>
        <text:p text:style-name="P275"><text:span text:style-name="T275_1">The<text:s/>programme<text:s/>team<text:s/></text:span><text:span text:style-name="T275_2">made<text:s/></text:span><text:span text:style-name="T275_3">a<text:s/>concerted<text:s/>effort<text:s/>to<text:s/>communicate<text:s/>more<text:s/>clearly<text:s/>with<text:s/>APNOR,<text:s/>including<text:s/></text:span><text:span text:style-name="T275_4">clarifying<text:s/>deadlines<text:s/>for<text:s/>requests.<text:s/></text:span><text:span text:style-name="T275_5">Communications should<text:s/>remain a recommendation,<text:s/>with<text:s/>FCDO<text:s/>working with<text:s/>APNOR<text:s/>to ensure the<text:s/>function is sustainable and<text:s/>supports timely delivery.</text:span></text:p>
        <text:p text:style-name="P276"/>
        <text:p text:style-name="P277"><text:span text:style-name="T277_1">New<text:s/>recommendations:</text:span></text:p>
        <text:p text:style-name="P278"/>
        <text:list text:style-name="LS18" xml:id="list42">
          <text:list-item>
            <text:p text:style-name="P279"><text:span text:style-name="T279_1">APNOR:</text:span><text:span text:style-name="T279_2"><text:s/></text:span><text:span text:style-name="T279_3">It<text:s/>is<text:s/>recommended<text:s/>that<text:s/></text:span><text:span text:style-name="T279_4">the<text:s/>programme<text:s/>team<text:s/>work<text:s/>with<text:s/>partners<text:s/>to<text:s/>improve</text:span><text:span text:style-name="T279_5"><text:s/>survey<text:s/>response<text:s/>rates</text:span><text:span text:style-name="T279_6">,<text:s/>as<text:s/>this<text:s/>is<text:s/>an<text:s/>important<text:s/></text:span><text:span text:style-name="T279_7">part<text:s/>of<text:s/></text:span><text:span text:style-name="T279_8">making<text:s/></text:span><text:span text:style-name="T279_9">communications<text:s/>more<text:s/>sustainable.</text:span></text:p>
          </text:list-item>
        </text:list>
        <text:p text:style-name="P280"/>
        <text:p text:style-name="P281"/>
        <table:table table:style-name="Table10"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row table:style-name="Row34">
            <table:table-cell table:style-name="Cell115">
              <text:p text:style-name="P282"><text:span text:style-name="T282_1">Output<text:s/>Title<text:s/></text:span></text:p>
            </table:table-cell>
            <table:table-cell table:style-name="Cell116" table:number-columns-spanned="4">
              <text:p text:style-name="P283"><text:span text:style-name="T283_1">Advocacy<text:s/>and<text:s/>awareness-raising<text:s/>supported<text:s/>at<text:s/>national<text:s/>and<text:s/>international<text:s/>levels.</text:span></text:p>
            </table:table-cell>
            <table:covered-table-cell/>
            <table:covered-table-cell/>
            <table:covered-table-cell/>
          </table:table-row>
          <table:table-row table:style-name="Row35">
            <table:table-cell table:style-name="Cell117" table:number-columns-spanned="2">
              <text:p text:style-name="P284"><text:span text:style-name="T284_1">Output<text:s/>number:<text:s/></text:span></text:p>
            </table:table-cell>
            <table:covered-table-cell/>
            <table:table-cell table:style-name="Cell118">
              <text:p text:style-name="P285"><text:span text:style-name="T285_1">3</text:span></text:p>
            </table:table-cell>
            <table:table-cell table:style-name="Cell119">
              <text:p text:style-name="P286"><text:span text:style-name="T286_1">Output<text:s/>Score:<text:s/></text:span></text:p>
            </table:table-cell>
            <table:table-cell table:style-name="Cell120">
              <text:p text:style-name="P287"><text:span text:style-name="T287_1">A</text:span></text:p>
            </table:table-cell>
          </table:table-row>
          <table:table-row table:style-name="Row36">
            <table:table-cell table:style-name="Cell121" table:number-columns-spanned="2">
              <text:p text:style-name="P288"><text:span text:style-name="T288_1">Impact<text:s/>weighting<text:s/>(%):<text:s text:c="2"/></text:span></text:p>
            </table:table-cell>
            <table:covered-table-cell/>
            <table:table-cell table:style-name="Cell122">
              <text:p text:style-name="P289"><text:span text:style-name="T289_1">10</text:span></text:p>
            </table:table-cell>
            <table:table-cell table:style-name="Cell123">
              <text:p text:style-name="P290"><text:span text:style-name="T290_1">W</text:span><text:span text:style-name="T290_2">eighting<text:s/>revised<text:s/>since<text:s/>last<text:s/>AR?<text:s/></text:span></text:p>
            </table:table-cell>
            <table:table-cell table:style-name="Cell124">
              <text:p text:style-name="P291"><text:span text:style-name="T291_1">n/a<text:s/>(logframe<text:s/>redesigned)</text:span></text:p>
            </table:table-cell>
          </table:table-row>
        </table:table>
        <text:p text:style-name="P292"/>
        <table:table table:style-name="Table11">
          <table:table-column table:style-name="Column42"/>
          <table:table-column table:style-name="Column43"/>
          <table:table-column table:style-name="Column44"/>
          <table:table-row table:style-name="Row37">
            <table:table-cell table:style-name="Cell125">
              <text:p text:style-name="P293"><text:span text:style-name="T293_1">Indicator(s)</text:span></text:p>
            </table:table-cell>
            <table:table-cell table:style-name="Cell126">
              <text:p text:style-name="P294"><text:span text:style-name="T294_1">Milestone(s)<text:s/>for<text:s/>this<text:s/>review</text:span></text:p>
            </table:table-cell>
            <table:table-cell table:style-name="Cell127">
              <text:p text:style-name="P295"><text:span text:style-name="T295_1">Progress<text:s/></text:span></text:p>
            </table:table-cell>
          </table:table-row>
          <table:table-row table:style-name="Row38">
            <table:table-cell table:style-name="Cell128">
              <text:p text:style-name="P296"><text:span text:style-name="T296_1">#<text:s/>of<text:s/>national<text:s/>or<text:s/>community-level<text:s/>advocacy<text:s/>events<text:s/>convened<text:s/>by<text:s/>grantees.</text:span></text:p>
            </table:table-cell>
            <table:table-cell table:style-name="Cell129">
              <text:p text:style-name="P297"><text:span text:style-name="T297_1">19</text:span></text:p>
            </table:table-cell>
            <table:table-cell table:style-name="Cell130">
              <text:p text:style-name="P298"><text:span text:style-name="T298_1">44</text:span></text:p>
            </table:table-cell>
          </table:table-row>
          <table:table-row table:style-name="Row39">
            <table:table-cell table:style-name="Cell131">
              <text:p text:style-name="P299"><text:span text:style-name="T299_1">#<text:s/>of<text:s/>partner-led<text:s/>global<text:s/>advocacy<text:s/>events,<text:s/>publications,<text:s/>or<text:s/>convenings.</text:span></text:p>
            </table:table-cell>
            <table:table-cell table:style-name="Cell132">
              <text:p text:style-name="P300"><text:span text:style-name="T300_1">18</text:span></text:p>
            </table:table-cell>
            <table:table-cell table:style-name="Cell133">
              <text:p text:style-name="P301"><text:span text:style-name="T301_1">36</text:span></text:p>
            </table:table-cell>
          </table:table-row>
          <table:table-row table:style-name="Row40">
            <table:table-cell table:style-name="Cell134">
              <text:p text:style-name="P302"><text:span text:style-name="T302_1">#<text:s/>of<text:s/>countries<text:s/>reached<text:s/>through<text:s/>advocacy<text:s/>activities.</text:span></text:p>
            </table:table-cell>
            <table:table-cell table:style-name="Cell135">
              <text:p text:style-name="P303"><text:span text:style-name="T303_1">35</text:span></text:p>
            </table:table-cell>
            <table:table-cell table:style-name="Cell136">
              <text:p text:style-name="P304"><text:span text:style-name="T304_1">50</text:span></text:p>
            </table:table-cell>
          </table:table-row>
          <table:table-row table:style-name="Row41">
            <table:table-cell table:style-name="Cell137">
              <text:p text:style-name="P305"><text:span text:style-name="T305_1">%<text:s/>of<text:s/>event/workshop<text:s/>participants<text:s/>that<text:s/>gave<text:s/>60%<text:s/>or<text:s/>above<text:s/>satisfaction<text:s/>rating.</text:span></text:p>
            </table:table-cell>
            <table:table-cell table:style-name="Cell138">
              <text:p text:style-name="P306"><text:span text:style-name="T306_1">85%</text:span></text:p>
            </table:table-cell>
            <table:table-cell table:style-name="Cell139">
              <text:p text:style-name="P307"><text:span text:style-name="T307_1">100%</text:span></text:p>
            </table:table-cell>
          </table:table-row>
          <table:table-row table:style-name="Row42">
            <table:table-cell table:style-name="Cell140">
              <text:p text:style-name="P308"><text:span text:style-name="T308_1">%<text:s/>of<text:s/>GRF<text:s/>PRM<text:s/>participants<text:s/>who<text:s/>are<text:s/>refugees,<text:s/>stateless<text:s/>people,<text:s/>or<text:s/>representatives<text:s/>of<text:s/>RLOs<text:s/>or<text:s/>local<text:s/>actors.</text:span></text:p>
            </table:table-cell>
            <table:table-cell table:style-name="Cell141">
              <text:p text:style-name="P309"><text:span text:style-name="T309_1">10%</text:span></text:p>
            </table:table-cell>
            <table:table-cell table:style-name="Cell142">
              <text:p text:style-name="P310"><text:span text:style-name="T310_1">17.5%</text:span></text:p>
            </table:table-cell>
          </table:table-row>
          <table:table-row table:style-name="Row43">
            <table:table-cell table:style-name="Cell143">
              <text:p text:style-name="P311"><text:span text:style-name="T311_1">%<text:s/>of<text:s/>GRF<text:s/>PRM<text:s/>events<text:s/>featuring<text:s/>refugee,<text:s/>stateless,<text:s/>RLO<text:s/>and<text:s/>/<text:s/>or<text:s/>local<text:s/>actors<text:s/>speakers.</text:span></text:p>
            </table:table-cell>
            <table:table-cell table:style-name="Cell144">
              <text:p text:style-name="P312"><text:span text:style-name="T312_1">66%</text:span></text:p>
            </table:table-cell>
            <table:table-cell table:style-name="Cell145">
              <text:p text:style-name="P313"><text:span text:style-name="T313_1">100%</text:span></text:p>
            </table:table-cell>
          </table:table-row>
        </table:table>
        <text:p text:style-name="P314"/>
        <text:p text:style-name="P315"><text:span text:style-name="T315_1">Briefly<text:s/>describe<text:s/>the<text:s/>output’s<text:s/>activities<text:s/>and<text:s/>provide<text:s/>supporting<text:s/>narrative<text:s/>for<text:s/>the<text:s/>score.<text:s/></text:span></text:p>
        <text:p text:style-name="P316"/>
        <text:p text:style-name="P317"><text:span text:style-name="T317_1">On<text:s/>first<text:s/>two<text:s/>indicators,<text:s/></text:span><text:span text:style-name="T317_2">it<text:s/>is<text:s/>possible<text:s/>targets<text:s/>were<text:s/>set<text:s/>at<text:s/>a<text:s/>lower<text:s/>level<text:s/>of<text:s/>ambition<text:s/>than<text:s/>was<text:s/>warranted</text:span><text:span text:style-name="T317_3"><text:s/>if<text:s/>attainment<text:s/>was<text:s/>reported<text:s/>at<text:s/>&gt;150%</text:span><text:span text:style-name="T317_4">.<text:s text:c="2"/></text:span><text:span text:style-name="T317_5">For<text:s/></text:span><text:span text:style-name="T317_6">GRF<text:s/>indicators</text:span><text:span text:style-name="T317_7">,<text:s/>targets<text:s/>were<text:s/>based<text:s/>on<text:s/>what<text:s/>was<text:s/>achieved<text:s/>at<text:s/>the<text:s/>GRF<text:s/>in<text:s/>2023,<text:s/>which<text:s/>was<text:s/>a<text:s/>much<text:s/>larger<text:s/>meeting</text:span><text:span text:style-name="T317_8">,<text:s/>and<text:s/>so<text:s/></text:span><text:span text:style-name="T317_9">apparent<text:s/></text:span><text:span text:style-name="T317_10">over-achievement<text:s/>on<text:s/>percentage<text:s/>figures<text:s/></text:span><text:span text:style-name="T317_11">here<text:s/></text:span><text:span text:style-name="T317_12">therefore<text:s/>reflects</text:span><text:span text:style-name="T317_13"><text:s/></text:span><text:span text:style-name="T317_14">improved</text:span><text:span text:style-name="T317_15"><text:s/>engagement</text:span><text:span text:style-name="T317_16"><text:s/>but</text:span><text:span text:style-name="T317_17"><text:s/>at<text:s/>a<text:s/>smaller<text:s/>scale.</text:span><text:span text:style-name="T317_18"><text:s/></text:span></text:p>
        <text:p text:style-name="P318"/>
        <text:list text:style-name="LS30" xml:id="list43">
          <text:list-item>
            <text:p text:style-name="P319"><text:span text:style-name="T319_1">3.1<text:s/>(</text:span><text:span text:style-name="T319_2">WRC<text:s/>only)</text:span><text:span text:style-name="T319_3"><text:s/></text:span><text:span text:style-name="T319_4">WRC<text:s/>supported<text:s/></text:span><text:span text:style-name="T319_5">44<text:s/></text:span><text:span text:style-name="T319_6">advocacy</text:span><text:span text:style-name="T319_7"><text:s/>events<text:s/>convened<text:s/>by<text:s/>grantees</text:span><text:span text:style-name="T319_8">,<text:s/>helping<text:s/>civil<text:s/>society<text:s/>organisations<text:s/>engage<text:s/>policymakers,<text:s/>build<text:s/>coalitions<text:s/>and<text:s/>advance<text:s/>gender-equal<text:s/>nationality<text:s/>rights<text:s/>reform.<text:s/>These<text:s/>efforts<text:s/>contributed<text:s/>to<text:s/>increased<text:s/>government<text:s/>engagement<text:s/>and<text:s/>stronger<text:s/>momentum<text:s/>for<text:s/>legislative<text:s/>reform<text:s/>in<text:s/>multiple<text:s/>countries.</text:span></text:p>
          </text:list-item>
          <text:list-item>
            <text:p text:style-name="P320"><text:span text:style-name="T320_1">3.2</text:span></text:p>
            <text:list>
              <text:list-item>
                <text:p text:style-name="P321"><text:span text:style-name="T321_1">APNOR:</text:span><text:span text:style-name="T321_2"><text:s/>APNOR<text:s/>delivered<text:s/>and<text:s/>contributed<text:s/>to<text:s/>15+<text:s/>advocacy<text:s/>engagements,<text:s/>exceeding<text:s/>the<text:s/>target.</text:span><text:span text:style-name="T321_3"><text:s/></text:span><text:span text:style-name="T321_4">These<text:s/>included:</text:span></text:p>
                <text:list>
                  <text:list-item>
                    <text:p text:style-name="P322"><text:span text:style-name="T322_1">High-level<text:s/>convenings<text:s/>(e.g.,<text:s/>UK<text:s/>Mission<text:s/>Roundtable<text:s/>in<text:s/>Geneva<text:s/>with<text:s/>30+<text:s/>stakeholders)</text:span></text:p>
                  </text:list-item>
                  <text:list-item>
                    <text:p text:style-name="P323"><text:span text:style-name="T323_1">Global<text:s/>forums<text:s/>(e.g.,<text:s/>Global<text:s/>Refugee<text:s/>Forum<text:s/>Progress<text:s/>Review<text:s/>Meeting,<text:s/>R-Space<text:s/>engagements)</text:span></text:p>
                  </text:list-item>
                  <text:list-item>
                    <text:p text:style-name="P324"><text:span text:style-name="T324_1">Co-convened<text:s/>platforms<text:s/>(e.g.,<text:s/>RRLI<text:s/>global<text:s/>convening<text:s/>on<text:s/>refugee-led<text:s/>financing)</text:span></text:p>
                  </text:list-item>
                  <text:list-item>
                    <text:p text:style-name="P325"><text:span text:style-name="T325_1">Policy<text:s/>dialogues<text:s/>with<text:s/>governments<text:s/>(including<text:s/>Australia,<text:s/>UK,<text:s/>and<text:s/>others)</text:span></text:p>
                  </text:list-item>
                  <text:list-item>
                    <text:p text:style-name="P326"><text:span text:style-name="T326_1">Publications<text:s/>and<text:s/>outputs,<text:s/>including<text:s/>MRP<text:s/>Progress<text:s/>Report<text:s/>dissemination<text:s/>and<text:s/>the<text:s/>Independent<text:s/>Legal<text:s/>Framework<text:s/>on<text:s/>MRP.</text:span></text:p>
                  </text:list-item>
                </text:list>
              </text:list-item>
              <text:list-item>
                <text:p text:style-name="P327"><text:span text:style-name="T327_1">WRC:</text:span><text:span text:style-name="T327_2"><text:s/></text:span><text:span text:style-name="T327_3">WRC<text:s/>delivered<text:s/></text:span><text:span text:style-name="T327_4">4<text:s/></text:span><text:span text:style-name="T327_5">global<text:s/>advocacy<text:s/>activities<text:s/>that<text:s/>elevated<text:s/>the<text:s/>issue<text:s/>of<text:s/>gender-discriminatory<text:s/>nationality<text:s/>laws<text:s/>internationally,<text:s/>including<text:s/>engagements<text:s/>at<text:s/>the<text:s/>UN<text:s/>Commission<text:s/>on<text:s/>the<text:s/>Status<text:s/>of<text:s/>Women<text:s/>and<text:s/>the<text:s/>Inter-Parliamentary<text:s/>Union.<text:s/>These<text:s/>platforms<text:s/>helped<text:s/>raise<text:s/>the<text:s/>profile<text:s/>of<text:s/>the<text:s/>issue<text:s/>and<text:s/>strengthen<text:s/>support<text:s/>for<text:s/>reform<text:s/>among<text:s/>governments,<text:s/>parliamentarians<text:s/>and<text:s/>civil<text:s/>society<text:s/>actors.</text:span></text:p>
              </text:list-item>
              <text:list-item>
                <text:p text:style-name="P328"><text:span text:style-name="T328_1">INSPIRE:</text:span><text:span text:style-name="T328_2"><text:s/></text:span><text:span text:style-name="T328_3">INSPIRE<text:s/>produced<text:s/>a<text:s/>range<text:s/>of<text:s/>global<text:s/>knowledge<text:s/>products<text:s/>and<text:s/>learning<text:s/>opportunities<text:s/>to<text:s/>support<text:s/>refugee<text:s/>inclusion<text:s/>in<text:s/>national<text:s/>education<text:s/>systems,<text:s/>including<text:s/>publication<text:s/>of<text:s/>the<text:s/>Guide<text:s/>to<text:s/>Refugee<text:s/>Inclusion<text:s/>in<text:s/>National<text:s/>Education<text:s/>Systems,<text:s/>three<text:s/>thematic<text:s/>webinars,<text:s/>and<text:s/>the<text:s/>first<text:s/>INSPIRE<text:s/>Education<text:s/>Policy<text:s/>and<text:s/>Knowledge<text:s/>Exchange<text:s/>convening.<text:s/>These<text:s/>activities<text:s/>strengthened<text:s/>knowledge<text:s/>sharing<text:s/>and<text:s/>collaboration<text:s/>between<text:s/>governments,<text:s/>UNHCR<text:s/>and<text:s/>World<text:s/>Bank<text:s/>teams<text:s/>working<text:s/>on<text:s/>refugee<text:s/>education.</text:span></text:p>
              </text:list-item>
            </text:list>
          </text:list-item>
          <text:list-item>
            <text:p text:style-name="P329"><text:span text:style-name="T329_1">3.3</text:span></text:p>
            <text:list>
              <text:list-item>
                <text:p text:style-name="P330"><text:span text:style-name="T330_1">APNOR:</text:span><text:span text:style-name="T330_2"><text:s/>APNOR’s<text:s/>advocacy<text:s/>reached<text:s/>15+<text:s/>countries,<text:s/>including<text:s/>direct<text:s/>engagement<text:s/>with<text:s/>governments<text:s/>and<text:s/>stakeholders<text:s/>from:</text:span><text:span text:style-name="T330_3"><text:s/></text:span><text:span text:style-name="T330_4">Ireland</text:span><text:span text:style-name="T330_5">,<text:s/></text:span><text:span text:style-name="T330_6">Philippines</text:span><text:span text:style-name="T330_7">,<text:s/></text:span><text:span text:style-name="T330_8">Switzerland</text:span><text:span text:style-name="T330_9">,<text:s/></text:span><text:span text:style-name="T330_10">Germany</text:span><text:span text:style-name="T330_11">,<text:s/></text:span><text:span text:style-name="T330_12">Canada</text:span><text:span text:style-name="T330_13">,<text:s/></text:span><text:span text:style-name="T330_14">New<text:s/>Zealand</text:span><text:span text:style-name="T330_15">,<text:s/></text:span><text:span text:style-name="T330_16">Netherlands</text:span><text:span text:style-name="T330_17">,<text:s/></text:span><text:span text:style-name="T330_18">Australia</text:span><text:span text:style-name="T330_19">,<text:s/></text:span><text:span text:style-name="T330_20">Uganda</text:span><text:span text:style-name="T330_21">,<text:s/></text:span><text:span text:style-name="T330_22">Mexico</text:span><text:span text:style-name="T330_23">.</text:span></text:p>
              </text:list-item>
              <text:list-item>
                <text:p text:style-name="P331"><text:span text:style-name="T331_1">WRC:</text:span><text:span text:style-name="T331_2"><text:s/></text:span><text:span text:style-name="T331_3">Advocacy<text:s/>activities<text:s/>reached<text:s/></text:span><text:span text:style-name="T331_4">10<text:s/></text:span><text:span text:style-name="T331_5">countries<text:s/>across<text:s/>Africa,<text:s/>Asia<text:s/>and<text:s/>the<text:s/>Middle<text:s/>East,<text:s/>including<text:s/>through<text:s/>a<text:s/>regional<text:s/>multistakeholder<text:s/>convening<text:s/>that<text:s/>secured<text:s/>commitments<text:s/>from<text:s/>representatives<text:s/>in<text:s/>Burundi,<text:s/>Eswatini,<text:s/>Mauritania,<text:s/>Somalia<text:s/>and<text:s/>Togo<text:s/></text:span><text:span text:style-name="T331_6">to<text:s/>support<text:s/>future<text:s/>reform<text:s/>efforts<text:s/>and<text:s/>maintain<text:s/>momentum<text:s/>on<text:s/>gender-equal<text:s/>nationality<text:s/>rights.</text:span></text:p>
              </text:list-item>
              <text:list-item>
                <text:p text:style-name="P332"><text:span text:style-name="T332_1">INSPIRE:</text:span><text:span text:style-name="T332_2"><text:s/></text:span><text:span text:style-name="T332_3">Through<text:s/>its<text:s/>various<text:s/>activities,<text:s/></text:span><text:span text:style-name="T332_4">INSPIRE<text:s/>reached<text:s/></text:span><text:span text:style-name="T332_5">15<text:s/></text:span><text:span text:style-name="T332_6">refugee-hosting<text:s/>countries<text:s/>across<text:s/>its<text:s/>portfolio,<text:s/>including<text:s/>14<text:s/>countries<text:s/>represented<text:s/>at<text:s/>the<text:s/>Education<text:s/>Policy<text:s/>and<text:s/>Knowledge<text:s/>Exchange</text:span><text:span text:style-name="T332_7"><text:s/>in<text:s/>Zambia<text:s/>in<text:s/>May<text:s/>2025</text:span><text:span text:style-name="T332_8">.<text:s/>These<text:s/>engagements<text:s/>helped<text:s/>facilitate<text:s/>peer<text:s/>learning<text:s/>and<text:s/>promote<text:s/>coordinated<text:s/>approaches<text:s/>to<text:s/>refugee<text:s/>inclusion<text:s/>in<text:s/>national<text:s/>education<text:s/>systems.</text:span></text:p>
              </text:list-item>
            </text:list>
          </text:list-item>
          <text:list-item>
            <text:p text:style-name="P333"><text:span text:style-name="T333_1">3.4</text:span><text:span text:style-name="T333_2"><text:s/></text:span><text:span text:style-name="T333_3">(INSPIRE<text:s/>only)</text:span><text:span text:style-name="T333_4"><text:s/></text:span><text:span text:style-name="T333_5">Feedback<text:s/>from<text:s/>participants<text:s/>indicated<text:s/>a<text:s/>high<text:s/>level<text:s/>of<text:s/>satisfaction<text:s/>with<text:s/>INSPIRE's<text:s/>knowledge-sharing<text:s/>activities,<text:s/>demonstrating<text:s/>the<text:s/>value<text:s/>of<text:s/>the<text:s/>programme's<text:s/>workshops,<text:s/>webinars<text:s/>and<text:s/>convenings<text:s/>in<text:s/>supporting<text:s/>learning<text:s/>and<text:s/>collaboration<text:s/>on<text:s/>refugee<text:s/>education.</text:span></text:p>
          </text:list-item>
          <text:list-item>
            <text:p text:style-name="P334"><text:span text:style-name="T334_1">3.5<text:s/></text:span><text:span text:style-name="T334_2">(UNHCR<text:s/>only)</text:span><text:span text:style-name="T334_3"><text:s/></text:span><text:span text:style-name="T334_4">A<text:s/>total<text:s/>of<text:s/>260<text:s/>in-person<text:s/>participants<text:s/>had<text:s/>lived<text:s/>experience<text:s/>of<text:s/>forced<text:s/>displacement<text:s/>or<text:s/>statelessness,<text:s/>representing<text:s/>17.5%<text:s/>of<text:s/>all<text:s/>participants<text:s/>and<text:s/>exceeding<text:s/>the<text:s/>target.<text:s/>Of<text:s/>these,<text:s/>102<text:s/>participants<text:s/>attended<text:s/>through<text:s/>sponsorship<text:s/>supported<text:s/>by<text:s/></text:span><text:span text:style-name="T334_5">GCP</text:span><text:span text:style-name="T334_6"><text:s/>funding.</text:span></text:p>
          </text:list-item>
          <text:list-item>
            <text:p text:style-name="P335"><text:span text:style-name="T335_1">3.6<text:s/></text:span><text:span text:style-name="T335_2">(UNHCR<text:s/>only)</text:span><text:span text:style-name="T335_3"><text:s/></text:span><text:span text:style-name="T335_4">Participation<text:s/>of<text:s/>speakers<text:s/>with<text:s/>lived<text:s/>experience<text:s/>of<text:s/>forced<text:s/>displacement<text:s/>and<text:s/>statelessness,<text:s/>including<text:s/>local<text:s/>actors,<text:s/>was<text:s/>mainstreamed<text:s/>across<text:s/>all<text:s/>(100%)<text:s/>official<text:s/>event<text:s/>modalities,<text:s/>exceeding<text:s/>the<text:s/>target.<text:s/>This<text:s/>included<text:s/>representation<text:s/>in<text:s/>plenary<text:s/>sessions<text:s/>(opening,<text:s/>closing,<text:s/>pledge<text:s/>announcements),<text:s/>spotlight<text:s/>sessions,<text:s/>side<text:s/>events,<text:s/>and<text:s/>the<text:s/>Speakers’<text:s/>Corner.</text:span></text:p>
          </text:list-item>
        </text:list>
        <text:p text:style-name="P336"/>
        <text:p text:style-name="P337"><text:span text:style-name="T33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337_2">.</text:span></text:p>
        <text:p text:style-name="P338"/>
        <text:p text:style-name="P339"><text:span text:style-name="T339_1">New<text:s/>recommendations:</text:span></text:p>
        <text:p text:style-name="P340"/>
        <text:list text:style-name="LS21" xml:id="list60">
          <text:list-item>
            <text:p text:style-name="P341"><text:span text:style-name="T341_1">Where</text:span><text:span text:style-name="T341_2"><text:s/>quantitative</text:span><text:span text:style-name="T341_3"><text:s/>targets<text:s/>were</text:span><text:span text:style-name="T341_4"><text:s/>highly</text:span><text:span text:style-name="T341_5"><text:s/></text:span><text:span text:style-name="T341_6">exceeded,<text:s/>the<text:s/>programme<text:s/>team<text:s/>should<text:s/>consider<text:s/></text:span><text:span text:style-name="T341_7">whether<text:s/></text:span><text:span text:style-name="T341_8">to<text:s/>revise<text:s/>upward<text:s/>the<text:s/>level<text:s/>of<text:s/>ambition<text:s/>in<text:s/>the<text:s/>context<text:s/>of<text:s/>the<text:s/>final<text:s/>year<text:s/>of<text:s/>the<text:s/>programme,<text:s/>other<text:s/>factors<text:s/>being<text:s/>equal.</text:span></text:p>
          </text:list-item>
        </text:list>
        <text:p text:style-name="P342"/>
        <text:list text:style-name="LS21" xml:id="list61">
          <text:list-item>
            <text:p text:style-name="P343"><text:span text:style-name="T343_1">As<text:s/>well<text:s/>as</text:span><text:span text:style-name="T343_2"><text:s/>recording<text:s/>quantitative<text:s/>data<text:s/>on<text:s/>attainment,<text:s/>the<text:s/>programme<text:s/>team<text:s/>might<text:s/>consider<text:s/></text:span><text:span text:style-name="T343_3">whether<text:s/>it<text:s/>is<text:s/>possible<text:s/>to</text:span><text:span text:style-name="T343_4"><text:s/>track<text:s/></text:span><text:span text:style-name="T343_5">progression<text:s/>in<text:s/>the<text:s/>wider<text:s/>policy<text:s/>space<text:s/></text:span><text:span text:style-name="T343_6">in<text:s/>key<text:s/>countries</text:span><text:span text:style-name="T343_7"><text:s/>for<text:s/>those<text:s/>areas<text:s/></text:span><text:span text:style-name="T343_8">where<text:s/>legislative<text:s/>reform<text:s/>is<text:s/>desirable</text:span><text:span text:style-name="T343_9"><text:s/>and<text:s/>attainable</text:span><text:span text:style-name="T343_10">,<text:s/>e.g.<text:s/>on<text:s/>women’s<text:s/>right<text:s/>to<text:s/>confer<text:s/>citizenship<text:s/>on<text:s/>children</text:span><text:span text:style-name="T343_11"><text:s/>for<text:s/>Outcome<text:s/>4</text:span><text:span text:style-name="T343_12">.</text:span><text:span text:style-name="T343_13"><text:s/>Attendance<text:s/>and<text:s/>feedback<text:s/>are<text:s/></text:span><text:span text:style-name="T343_14">useful<text:s/>but<text:s/>without<text:s/></text:span><text:span text:style-name="T343_15">objective<text:s/>analysis<text:s/>of<text:s/>policy<text:s/>pi</text:span><text:span text:style-name="T343_16">pelines<text:s/>for<text:s/>reform<text:s/>agendas,<text:s/>it<text:s/>may<text:s/>be<text:s/>difficult<text:s/>to<text:s/>analyse<text:s/>the<text:s/>actual<text:s/>significance<text:s/>of<text:s/>outputs<text:s/>achieved<text:s/>at<text:s/>an<text:s/>outcome<text:s/>and<text:s/>impact<text:s/>level.</text:span><text:span text:style-name="T343_17"><text:s/>This<text:s/>w</text:span><text:span text:style-name="T343_18">ould<text:s/>require<text:s/>prioritisation<text:s/>and<text:s/>focus<text:s/>on<text:s/>those<text:s/>countries<text:s/>most<text:s/>likely/able<text:s/>to<text:s/>engage<text:s/>meaningfully<text:s/>with<text:s/>the<text:s/>advocacy<text:s/>which<text:s/>GCP<text:s/>supports.</text:span></text:p>
          </text:list-item>
        </text:list>
        <text:p text:style-name="P344"/>
        <table:table table:style-name="Table12"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row table:style-name="Row44">
            <table:table-cell table:style-name="Cell146">
              <text:p text:style-name="P345"><text:span text:style-name="T345_1">Output<text:s/>Title<text:s/></text:span></text:p>
            </table:table-cell>
            <table:table-cell table:style-name="Cell147" table:number-columns-spanned="4">
              <text:p text:style-name="P346"><text:span text:style-name="T346_1">Legal<text:s/>and<text:s/>policy<text:s/>data<text:s/>collected<text:s/>and<text:s/>disseminated<text:s/>to<text:s/>support<text:s/>nationality<text:s/>law<text:s/>reform<text:s/>efforts.</text:span></text:p>
            </table:table-cell>
            <table:covered-table-cell/>
            <table:covered-table-cell/>
            <table:covered-table-cell/>
          </table:table-row>
          <table:table-row table:style-name="Row45">
            <table:table-cell table:style-name="Cell148" table:number-columns-spanned="2">
              <text:p text:style-name="P347"><text:span text:style-name="T347_1">Output<text:s/>number:<text:s/></text:span></text:p>
            </table:table-cell>
            <table:covered-table-cell/>
            <table:table-cell table:style-name="Cell149">
              <text:p text:style-name="P348"><text:span text:style-name="T348_1">4</text:span></text:p>
            </table:table-cell>
            <table:table-cell table:style-name="Cell150">
              <text:p text:style-name="P349"><text:span text:style-name="T349_1">Output<text:s/>Score:<text:s/></text:span></text:p>
            </table:table-cell>
            <table:table-cell table:style-name="Cell151">
              <text:p text:style-name="P350"><text:span text:style-name="T350_1">A</text:span></text:p>
            </table:table-cell>
          </table:table-row>
          <table:table-row table:style-name="Row46">
            <table:table-cell table:style-name="Cell152" table:number-columns-spanned="2">
              <text:p text:style-name="P351"><text:span text:style-name="T351_1">Impact<text:s/>weighting<text:s/>(%):<text:s text:c="2"/></text:span></text:p>
            </table:table-cell>
            <table:covered-table-cell/>
            <table:table-cell table:style-name="Cell153">
              <text:p text:style-name="P352"><text:span text:style-name="T352_1">5</text:span></text:p>
            </table:table-cell>
            <table:table-cell table:style-name="Cell154">
              <text:p text:style-name="P353"><text:span text:style-name="T353_1">W</text:span><text:span text:style-name="T353_2">eighting<text:s/>revised<text:s/>since<text:s/>last<text:s/>AR?<text:s/></text:span></text:p>
            </table:table-cell>
            <table:table-cell table:style-name="Cell155">
              <text:p text:style-name="P354"><text:span text:style-name="T354_1">n/a<text:s/>(logframe<text:s/>redesigned)</text:span></text:p>
            </table:table-cell>
          </table:table-row>
        </table:table>
        <text:p text:style-name="P355"/>
        <table:table table:style-name="Table13">
          <table:table-column table:style-name="Column50"/>
          <table:table-column table:style-name="Column51"/>
          <table:table-column table:style-name="Column52"/>
          <table:table-row table:style-name="Row47">
            <table:table-cell table:style-name="Cell156">
              <text:p text:style-name="P356"><text:span text:style-name="T356_1">Indicator(s)</text:span></text:p>
            </table:table-cell>
            <table:table-cell table:style-name="Cell157">
              <text:p text:style-name="P357"><text:span text:style-name="T357_1">Milestone(s)<text:s/>for<text:s/>this<text:s/>review</text:span></text:p>
            </table:table-cell>
            <table:table-cell table:style-name="Cell158">
              <text:p text:style-name="P358"><text:span text:style-name="T358_1">Progress<text:s/></text:span></text:p>
            </table:table-cell>
          </table:table-row>
          <table:table-row table:style-name="Row48">
            <table:table-cell table:style-name="Cell159">
              <text:p text:style-name="P359"><text:span text:style-name="T359_1">#<text:s/>of<text:s/>countries<text:s/>with<text:s/>legal<text:s/>data<text:s/>secured<text:s/>for<text:s/>the<text:s/>Legal<text:s/>Atlas</text:span><text:span text:style-name="T359_2"><text:s/>(cumulative).</text:span></text:p>
            </table:table-cell>
            <table:table-cell table:style-name="Cell160">
              <text:p text:style-name="P360"><text:span text:style-name="T360_1">24</text:span></text:p>
            </table:table-cell>
            <table:table-cell table:style-name="Cell161">
              <text:p text:style-name="P361"><text:span text:style-name="T361_1">24</text:span></text:p>
            </table:table-cell>
          </table:table-row>
          <table:table-row table:style-name="Row49">
            <table:table-cell table:style-name="Cell162">
              <text:p text:style-name="P362"><text:span text:style-name="T362_1">#<text:s/>of<text:s/>legal<text:s/>atlas<text:s/>publicity<text:s/>events<text:s/>held.</text:span></text:p>
            </table:table-cell>
            <table:table-cell table:style-name="Cell163">
              <text:p text:style-name="P363"><text:span text:style-name="T363_1">9</text:span></text:p>
            </table:table-cell>
            <table:table-cell table:style-name="Cell164">
              <text:p text:style-name="P364"><text:span text:style-name="T364_1">7</text:span></text:p>
            </table:table-cell>
          </table:table-row>
        </table:table>
        <text:p text:style-name="P365"><text:span text:style-name="T365_1">Briefly<text:s/>describe<text:s/>the<text:s/>output’s<text:s/>activities<text:s/>and<text:s/>provide<text:s/>supporting<text:s/>narrative<text:s/>for<text:s/>the<text:s/>score.<text:s/></text:span></text:p>
        <text:p text:style-name="P366"/>
        <text:p text:style-name="P367"><text:span text:style-name="T367_1">4.1<text:s/>&amp;<text:s/></text:span><text:span text:style-name="T367_2">4.2<text:s/></text:span><text:span text:style-name="T367_3">(WRC<text:s/>only)</text:span><text:span text:style-name="T367_4">:<text:s/></text:span><text:span text:style-name="T367_5">The<text:s/>Legal<text:s/>Atlas<text:s/>on<text:s/>Gender<text:s/>Discrimination<text:s/>in<text:s/>Nationality<text:s/>Laws<text:s/>was<text:s/>a<text:s/>major<text:s/>output<text:s/>during<text:s/>the<text:s/>period,<text:s/>consolidating<text:s/>legal<text:s/>and<text:s/>policy<text:s/>information<text:s/>on<text:s/>gender-discriminatory<text:s/>nationality<text:s/>laws<text:s/>and<text:s/>their<text:s/>impact<text:s/>on<text:s/>access<text:s/>to<text:s/>services<text:s/>and<text:s/>rights.<text:s/>Partners<text:s/>used<text:s/>the<text:s/>Atlas<text:s/>in<text:s/>national<text:s/>launches,<text:s/>regional<text:s/>roundtables,<text:s/>and<text:s/>policy<text:s/>dialogue,<text:s/>including<text:s/>at<text:s/>the<text:s/>UN<text:s/>as<text:s/>part<text:s/>of<text:s/>CSW,<text:s/>and<text:s/>at<text:s/>launch<text:s/>events<text:s/>organised<text:s/>by<text:s/>partners<text:s/>in<text:s/>Eswatini,<text:s/>Malaysia,<text:s/>Nepal,<text:s/>Somalia,<text:s/>and<text:s/>a<text:s/>regional<text:s/>launch<text:s/>event<text:s/>held<text:s/>in<text:s/>Bangkok.<text:s/>The<text:s/>Legal<text:s/>Atlas<text:s/>is<text:s/>the<text:s/>only<text:s/>resource<text:s/>providing<text:s/>consolidated<text:s/>information<text:s/>on<text:s/>the<text:s/>GDNL<text:s/>and<text:s/>its<text:s/>impact<text:s/>on<text:s/>access<text:s/>to<text:s/>economic,<text:s/>social,<text:s/>and<text:s/>civil<text:s/>rights<text:s/>in<text:s/>the<text:s/>twenty-four<text:s/>countries<text:s/>with<text:s/>nationality<text:s/>laws<text:s/>denying<text:s/>women’s<text:s/>right<text:s/>to<text:s/>confer<text:s/>nationality<text:s/>on<text:s/>their<text:s/>children<text:s/>on<text:s/>an<text:s/>equal<text:s/>basis<text:s/>with<text:s/>men.<text:s/>The<text:s/>Atlas<text:s/>contributed<text:s/>to<text:s/>reframing<text:s/>the<text:s/>issue<text:s/>by<text:s/>linking<text:s/>gender<text:s/>discrimination<text:s/>in<text:s/>nationality<text:s/>laws<text:s/>to<text:s/>broader<text:s/>themes<text:s/>such<text:s/>as<text:s/>migration,<text:s/>development,<text:s/>and<text:s/>access<text:s/>to<text:s/>services.<text:s/>Early<text:s/>feedback<text:s/>from<text:s/>NGOs<text:s/>and<text:s/>UN<text:s/>agencies<text:s/>indicates<text:s/>its<text:s/>usefulness<text:s/>as<text:s/>both<text:s/></text:span><text:span text:style-name="T367_6">an<text:s/></text:span><text:span text:style-name="T367_7">evidence<text:s/>base<text:s/>and<text:s/>advocacy<text:s/>tool.</text:span></text:p>
        <text:p text:style-name="P368"/>
        <text:p text:style-name="P369"><text:span text:style-name="T369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369_2">.</text:span></text:p>
        <text:p text:style-name="P370"/>
        <text:p text:style-name="P371"><text:span text:style-name="T371_1">New<text:s/>recommendation:</text:span></text:p>
        <text:p text:style-name="P372"/>
        <text:p text:style-name="P373"><text:span text:style-name="T373_1">As<text:s/></text:span><text:span text:style-name="T373_2">an<text:s/>output<text:s/></text:span><text:span text:style-name="T373_3">that<text:s/></text:span><text:span text:style-name="T373_4">MD</text:span><text:span text:style-name="T373_5"><text:s/>ODA<text:s/>has<text:s/>directly</text:span><text:span text:style-name="T373_6"><text:s/>and<text:s/>traceably</text:span><text:span text:style-name="T373_7"><text:s/>financed<text:s/>the<text:s/>development<text:s/>of,<text:s/>the<text:s/>Legal<text:s/>Atlas</text:span><text:span text:style-name="T373_8"><text:s/>is<text:s/>a<text:s/>product<text:s/>with<text:s/></text:span><text:span text:style-name="T373_9">meaningful</text:span><text:span text:style-name="T373_10"><text:s/>UK<text:s/>equity.<text:s/></text:span><text:span text:style-name="T373_11">The<text:s/>fact<text:s/>that<text:s/></text:span><text:span text:style-name="T373_12">it<text:s/></text:span><text:span text:style-name="T373_13">is<text:s/>already<text:s/>receiving<text:s/>positive<text:s/>feedback<text:s/>at<text:s/>a<text:s/>global<text:s/>level<text:s/>should<text:s/>give<text:s/>the<text:s/>GCP<text:s/>programme<text:s/>team<text:s/>reason<text:s/>to<text:s/>consider<text:s/>what<text:s/>more<text:s/>can<text:s/>be<text:s/>done<text:s/>to<text:s/>further<text:s/></text:span><text:span text:style-name="T373_14">publicise<text:s/>and</text:span><text:span text:style-name="T373_15"><text:s/>share<text:s/>the<text:s/>tool,<text:s/>e.g.<text:s/>revising<text:s/>prevailing<text:s/>targets<text:s/>or<text:s/>adding<text:s/>an<text:s/>indicator<text:s/></text:span><text:span text:style-name="T373_16">to<text:s/>distinguish<text:s/>‘countries’<text:s/>from<text:s/>‘priority<text:s/>countries’<text:s/>to<text:s/>help<text:s/></text:span><text:span text:style-name="T373_17">focus<text:s/>on</text:span><text:span text:style-name="T373_18"><text:s/>those<text:s/>(of<text:s/>the<text:s/>current<text:s/>24)<text:s/>where<text:s/>progress<text:s/>is<text:s/>either<text:s/>(a)<text:s/>most<text:s/>urgently<text:s/>needed<text:s/>or<text:s/>(b)<text:s/>most<text:s/>likely<text:s/>to<text:s/>be<text:s/>influenced<text:s/>by<text:s/>UK<text:s/>intervention.</text:span><text:span text:style-name="T373_19"><text:s/>This<text:s/>should<text:s/>be<text:s/>contextualised<text:s/>in<text:s/>relation<text:s/>to<text:s/></text:span><text:span text:style-name="T373_20">Migration<text:s/>Directorate’s<text:s/>business<text:s/>plan/strategic<text:s/>priorities<text:s/></text:span><text:span text:style-name="T373_21">on<text:s/>reducing<text:s/>irregular<text:s/>migration<text:s/>and/or<text:s/>effecting<text:s/>reform<text:s/>at<text:s/>a<text:s/>global<text:s/>level.</text:span></text:p>
        <text:p text:style-name="P374"/>
        <text:p text:style-name="P375"/>
        <table:table table:style-name="Table14">
          <table:table-column table:style-name="Column53"/>
          <table:table-column table:style-name="Column54"/>
          <table:table-column table:style-name="Column55"/>
          <table:table-column table:style-name="Column56"/>
          <table:table-column table:style-name="Column57"/>
          <table:table-row table:style-name="Row50">
            <table:table-cell table:style-name="Cell165">
              <text:p text:style-name="P376"><text:span text:style-name="T376_1">Output<text:s/>Title<text:s/></text:span></text:p>
            </table:table-cell>
            <table:table-cell table:style-name="Cell166" table:number-columns-spanned="4">
              <text:p text:style-name="P377"><text:span text:style-name="T377_1">Services,<text:s/>protection<text:s/>mechanisms<text:s/>and<text:s/>livelihood<text:s/>initiatives<text:s/>are<text:s/>supported<text:s/>to<text:s/>improve<text:s/>access<text:s/>and<text:s/>inclusion<text:s/>for<text:s/>refugees<text:s/>and<text:s/>host<text:s/>communities.</text:span></text:p>
            </table:table-cell>
            <table:covered-table-cell/>
            <table:covered-table-cell/>
            <table:covered-table-cell/>
          </table:table-row>
          <table:table-row table:style-name="Row51">
            <table:table-cell table:style-name="Cell167" table:number-columns-spanned="2">
              <text:p text:style-name="P378"><text:span text:style-name="T378_1">Output<text:s/>number:<text:s/></text:span></text:p>
            </table:table-cell>
            <table:covered-table-cell/>
            <table:table-cell table:style-name="Cell168">
              <text:p text:style-name="P379"><text:span text:style-name="T379_1">5</text:span></text:p>
            </table:table-cell>
            <table:table-cell table:style-name="Cell169">
              <text:p text:style-name="P380"><text:span text:style-name="T380_1">Output<text:s/>Score:<text:s/></text:span></text:p>
            </table:table-cell>
            <table:table-cell table:style-name="Cell170">
              <text:p text:style-name="P381"><text:span text:style-name="T381_1">A</text:span></text:p>
            </table:table-cell>
          </table:table-row>
          <table:table-row table:style-name="Row52">
            <table:table-cell table:style-name="Cell171" table:number-columns-spanned="2">
              <text:p text:style-name="P382"><text:span text:style-name="T382_1">Impact<text:s/>weighting<text:s/>(%):<text:s text:c="2"/></text:span></text:p>
            </table:table-cell>
            <table:covered-table-cell/>
            <table:table-cell table:style-name="Cell172">
              <text:p text:style-name="P383"><text:span text:style-name="T383_1">25</text:span></text:p>
            </table:table-cell>
            <table:table-cell table:style-name="Cell173">
              <text:p text:style-name="P384"><text:span text:style-name="T384_1">W</text:span><text:span text:style-name="T384_2">eighting<text:s/>revised<text:s/>since<text:s/>last<text:s/>AR?<text:s/></text:span></text:p>
            </table:table-cell>
            <table:table-cell table:style-name="Cell174">
              <text:p text:style-name="P385"><text:span text:style-name="T385_1">n/a<text:s/>(logframe<text:s/>redesigned)</text:span></text:p>
            </table:table-cell>
          </table:table-row>
        </table:table>
        <text:p text:style-name="P386"/>
        <table:table table:style-name="Table15">
          <table:table-column table:style-name="Column58"/>
          <table:table-column table:style-name="Column59"/>
          <table:table-column table:style-name="Column60"/>
          <table:table-row table:style-name="Row53">
            <table:table-cell table:style-name="Cell175">
              <text:p text:style-name="P387"><text:span text:style-name="T387_1">Indicator(s)</text:span></text:p>
            </table:table-cell>
            <table:table-cell table:style-name="Cell176">
              <text:p text:style-name="P388"><text:span text:style-name="T388_1">Milestone(s)<text:s/>for<text:s/>this<text:s/>review</text:span></text:p>
            </table:table-cell>
            <table:table-cell table:style-name="Cell177">
              <text:p text:style-name="P389"><text:span text:style-name="T389_1">Progress<text:s/></text:span></text:p>
            </table:table-cell>
          </table:table-row>
          <table:table-row table:style-name="Row54">
            <table:table-cell table:style-name="Cell178">
              <text:p text:style-name="P390"><text:span text:style-name="T390_1">#<text:s/>of<text:s/>countries<text:s/>supported</text:span></text:p>
            </table:table-cell>
            <table:table-cell table:style-name="Cell179">
              <text:p text:style-name="P391"><text:span text:style-name="T391_1">46</text:span></text:p>
            </table:table-cell>
            <table:table-cell table:style-name="Cell180">
              <text:p text:style-name="P392"><text:span text:style-name="T392_1">48</text:span></text:p>
            </table:table-cell>
          </table:table-row>
          <table:table-row table:style-name="Row55">
            <table:table-cell table:style-name="Cell181">
              <text:p text:style-name="P393"><text:span text:style-name="T393_1">%<text:s/>of<text:s/>available<text:s/>funding<text:s/>mobilised</text:span></text:p>
            </table:table-cell>
            <table:table-cell table:style-name="Cell182">
              <text:p text:style-name="P394"><text:span text:style-name="T394_1">98%</text:span></text:p>
            </table:table-cell>
            <table:table-cell table:style-name="Cell183">
              <text:p text:style-name="P395"><text:span text:style-name="T395_1">98.9%</text:span></text:p>
            </table:table-cell>
          </table:table-row>
          <table:table-row table:style-name="Row56">
            <table:table-cell table:style-name="Cell184">
              <text:p text:style-name="P396"><text:span text:style-name="T396_1">%<text:s/>of<text:s/>projects<text:s/>involving<text:s/>country-level<text:s/>coordination.</text:span></text:p>
            </table:table-cell>
            <table:table-cell table:style-name="Cell185">
              <text:p text:style-name="P397"><text:span text:style-name="T397_1">4</text:span><text:span text:style-name="T397_2">0</text:span><text:span text:style-name="T397_3">%</text:span></text:p>
            </table:table-cell>
            <table:table-cell table:style-name="Cell186">
              <text:p text:style-name="P398"><text:span text:style-name="T398_1">40%</text:span></text:p>
            </table:table-cell>
          </table:table-row>
          <table:table-row table:style-name="Row57">
            <table:table-cell table:style-name="Cell187">
              <text:p text:style-name="P399"><text:span text:style-name="T399_1">#<text:s/>of<text:s/>RMGP<text:s/>supported<text:s/>improvements<text:s/>in<text:s/>migrant<text:s/>access<text:s/>to<text:s/>services<text:s/>and<text:s/>mobility<text:s/>pathways.</text:span></text:p>
            </table:table-cell>
            <table:table-cell table:style-name="Cell188">
              <text:p text:style-name="P400"><text:span text:style-name="T400_1">3</text:span></text:p>
            </table:table-cell>
            <table:table-cell table:style-name="Cell189">
              <text:p text:style-name="P401"><text:span text:style-name="T401_1">TBC</text:span></text:p>
            </table:table-cell>
          </table:table-row>
        </table:table>
        <text:p text:style-name="P402"><text:span text:style-name="T402_1">Briefly<text:s/>describe<text:s/>the<text:s/>output’s<text:s/>activities<text:s/>and<text:s/>provide<text:s/>supporting<text:s/>narrative<text:s/>for<text:s/>the<text:s/>score.<text:s/></text:span></text:p>
        <text:p text:style-name="P403"/>
        <text:list text:style-name="LS31" xml:id="list62">
          <text:list-item>
            <text:p text:style-name="P404"><text:span text:style-name="T404_1">5.1</text:span></text:p>
            <text:list>
              <text:list-item>
                <text:p text:style-name="P405"><text:span text:style-name="T405_1">INSPIRE:</text:span><text:span text:style-name="T405_2"><text:s/></text:span><text:span text:style-name="T405_3">INSPIRE<text:s/>works<text:s/>in<text:s/>15<text:s/>refugee-hosting<text:s/>countries<text:s/>across<text:s/>Sub-Saharan<text:s/>Africa,<text:s/>the<text:s/>Middle<text:s/>East,<text:s/>Eastern<text:s/>Europe,<text:s/>and<text:s/>Latin<text:s/>America.<text:s/>By<text:s/>laying<text:s/>the<text:s/>groundwork<text:s/>for<text:s/>transition<text:s/>away<text:s/>from<text:s/>parallel<text:s/>service<text:s/>delivery,<text:s/>these<text:s/>grants<text:s/>are<text:s/>driving<text:s/>systems<text:s/>change<text:s/>toward<text:s/>integrated<text:s/>and<text:s/>equitable<text:s/>education<text:s/>for<text:s/>refugee<text:s/>and<text:s/>host<text:s/>country<text:s/>children.<text:s/>Whilst<text:s/>there<text:s/>is<text:s/>a<text:s/>strong<text:s/>breadth<text:s/>of<text:s/>technical<text:s/>assistance,<text:s/>many<text:s/>activities<text:s/>are<text:s/>still<text:s/>in<text:s/>design<text:s/>phases.</text:span></text:p>
              </text:list-item>
              <text:list-item>
                <text:p text:style-name="P406"><text:span text:style-name="T406_1">MMPTF:</text:span><text:span text:style-name="T406_2"><text:s/></text:span><text:span text:style-name="T406_3">MMPTF-supported<text:s/>programming<text:s/>reached<text:s/>2</text:span><text:span text:style-name="T406_4">6</text:span><text:span text:style-name="T406_5"><text:s/>countries<text:s/>during<text:s/>the<text:s/>review<text:s/>period,<text:s/>in<text:s/>line<text:s/>with<text:s/>annual<text:s/>milestones.</text:span></text:p>
              </text:list-item>
              <text:list-item>
                <text:p text:style-name="P407"><text:span text:style-name="T407_1">GCFF:</text:span><text:span text:style-name="T407_2"><text:s/></text:span><text:span text:style-name="T407_3">GCFF<text:s/>approved<text:s/>1<text:s/></text:span><text:span text:style-name="T407_4">project<text:s/>in<text:s/>Jordan,<text:s/>as<text:s/>expected.<text:s/>This<text:s/>is<text:s/>the<text:s/>project<text:s/>that<text:s/>was<text:s/>expected<text:s/>to<text:s/>be<text:s/>approved<text:s/>last<text:s/>review<text:s/>year<text:s/>but<text:s/>got<text:s/>delayed.</text:span></text:p>
              </text:list-item>
              <text:list-item>
                <text:p text:style-name="P408"><text:span text:style-name="T408_1">RMGP:</text:span><text:span text:style-name="T408_2"><text:s/></text:span><text:span text:style-name="T408_3">initial<text:s/>activities</text:span><text:span text:style-name="T408_4"><text:s/>and/or<text:s/>consultations</text:span><text:span text:style-name="T408_5"><text:s/>took<text:s/>place<text:s/>in<text:s/>all<text:s/>6<text:s/>West<text:s/>Balkan<text:s/>countries.</text:span></text:p>
              </text:list-item>
            </text:list>
          </text:list-item>
          <text:list-item>
            <text:p text:style-name="P409"><text:span text:style-name="T409_1">5.2<text:s/></text:span><text:span text:style-name="T409_2">(GCFF<text:s/>only)</text:span><text:span text:style-name="T409_3"><text:s/></text:span><text:span text:style-name="T409_4">output<text:s/>achieved</text:span><text:span text:style-name="T409_5">.</text:span></text:p>
          </text:list-item>
          <text:list-item>
            <text:p text:style-name="P410"><text:span text:style-name="T410_1">5.3<text:s/></text:span><text:span text:style-name="T410_2">(GCFF<text:s/>only)</text:span><text:span text:style-name="T410_3"><text:s/></text:span><text:span text:style-name="T410_4">the<text:s/>project<text:s/>has<text:s/>delivered<text:s/></text:span><text:span text:style-name="T410_5">on</text:span><text:span text:style-name="T410_6"><text:s/>the<text:s/>target.<text:s/></text:span></text:p>
          </text:list-item>
          <text:list-item>
            <text:p text:style-name="P411"><text:span text:style-name="T411_1">5.4<text:s/></text:span><text:span text:style-name="T411_2">(RMGP<text:s/>only)</text:span><text:span text:style-name="T411_3"><text:s/></text:span><text:span text:style-name="T411_4">reporting<text:s/>not<text:s/>expected<text:s/>until<text:s/>Oct<text:s/>2026,<text:s/></text:span><text:span text:style-name="T411_5">on<text:s/>track<text:s/>to<text:s/>deliver</text:span><text:span text:style-name="T411_6"><text:s/>as<text:s/>of<text:s/>Q1<text:s/>reporting</text:span><text:span text:style-name="T411_7">.</text:span><text:span text:style-name="T411_8"><text:s/></text:span></text:p>
          </text:list-item>
        </text:list>
        <text:p text:style-name="P412"/>
        <text:p text:style-name="P413"><text:span text:style-name="T41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414"/>
        <text:p text:style-name="P415"><text:span text:style-name="T415_1">P</text:span><text:span text:style-name="T415_2">revious</text:span><text:span text:style-name="T415_3"><text:s/>recommendation:</text:span></text:p>
        <text:p text:style-name="P416"/>
        <text:list text:style-name="LS18" xml:id="list70">
          <text:list-item>
            <text:p text:style-name="P417"><text:span text:style-name="T417_1">In<text:s/>the<text:s/>previous<text:s/>year<text:s/>the<text:s/>key<text:s/>recommendation<text:s/>was<text:s/>to</text:span><text:span text:style-name="T417_2"><text:s/>maintain<text:s/>close<text:s/>contact<text:s/>with<text:s/>GCFF,<text:s/>to<text:s/>ensure<text:s/>the<text:s/>Jordan<text:s/>project<text:s/>is<text:s/>approved<text:s/>promptly<text:s/>and<text:s/>any<text:s/>further<text:s/>delays<text:s/>are<text:s/>escalated<text:s/>early.</text:span><text:span text:style-name="T417_3"><text:s/></text:span><text:span text:style-name="T417_4">The<text:s/>programme<text:s/>team<text:s/>had<text:s/>made<text:s/>a<text:s/></text:span><text:span text:style-name="T417_5">£4m<text:s/>earmarked<text:s/>contribution<text:s/>for<text:s/>Jordan<text:s/>in<text:s/>February<text:s/>2025</text:span><text:span text:style-name="T417_6">,<text:s/>and<text:s/>at<text:s/>that<text:s/>point<text:s/>there<text:s/>was<text:s/>a<text:s/>reasonable<text:s/>expectation<text:s/>of<text:s/>only<text:s/>a<text:s/>slight<text:s/>delay.<text:s/>During<text:s/>the<text:s/>March<text:s/>2025<text:s/>monitoring<text:s/>visit<text:s/>to<text:s/>Amman,<text:s/>the<text:s/>team<text:s/>was<text:s/>also<text:s/>assured<text:s/>the<text:s/>delay<text:s/>was<text:s/>minor.<text:s/></text:span><text:span text:style-name="T417_7">However,</text:span><text:span text:style-name="T417_8"><text:s/>the<text:s/>funding<text:s/>was<text:s/>eventually<text:s/>approved<text:s/>in<text:s/>December<text:s/>of<text:s/>2025.<text:s/>The<text:s/>team<text:s/>have<text:s/>provided<text:s/>evidence<text:s/>of<text:s/>proactively<text:s/>lobbying<text:s/>the<text:s/>secretariat<text:s/>of<text:s/>the<text:s/>fund<text:s/>to<text:s/>ensure<text:s/>that<text:s/>the<text:s/>funding<text:s/>was<text:s/>distributed<text:s/>or<text:s/>is<text:s/>re</text:span><text:span text:style-name="T417_9">-a</text:span><text:span text:style-name="T417_10">ssigned.<text:s/>Specifically<text:s/>engaging<text:s/>with<text:s/>the<text:s/>fund<text:s/>in<text:s/>November,<text:s/>with<text:s/>the<text:s/>funding<text:s/>being<text:s/>approved<text:s/>at<text:s/>the<text:s/>steering<text:s/>committee<text:s/>in<text:s/>December.</text:span></text:p>
          </text:list-item>
        </text:list>
        <text:p text:style-name="P418"/>
        <text:p text:style-name="P419"><text:span text:style-name="T419_1">New<text:s/>recommendations:</text:span></text:p>
        <text:p text:style-name="P420"/>
        <text:list text:style-name="LS18" xml:id="list71">
          <text:list-item>
            <text:p text:style-name="P421"><text:span text:style-name="T421_1">G</text:span><text:span text:style-name="T421_2">iven<text:s/>the<text:s/>lack<text:s/>of<text:s/>specific<text:s/>reporting<text:s/>which<text:s/>explains<text:s/>why<text:s/>country<text:s/>targets<text:s/>have<text:s/>been<text:s/>missed</text:span><text:span text:style-name="T421_3"><text:s/>(e.g.</text:span><text:span text:style-name="T421_4"><text:s/>in<text:s/>Jordan<text:s/></text:span><text:span text:style-name="T421_5">only<text:s/></text:span><text:span text:style-name="T421_6">76%<text:s/>of<text:s/>targets<text:s/>were<text:s/>met<text:s/>in<text:s/>the<text:s/>last<text:s/>reporting<text:s/>period</text:span><text:span text:style-name="T421_7">)</text:span><text:span text:style-name="T421_8">,<text:s/></text:span><text:span text:style-name="T421_9">increased<text:s/>engagement<text:s/></text:span><text:span text:style-name="T421_10">and<text:s/>oversight<text:s/>regarding<text:s/>GCFF<text:s/>work<text:s/>in<text:s/>Jordan<text:s/>is<text:s/>recommended.<text:s/>T</text:span><text:span text:style-name="T421_11">his<text:s/>could<text:s/>help<text:s/>the<text:s/>team<text:s/>identify<text:s/>what<text:s/>the<text:s/>issues<text:s/>are<text:s/>and<text:s/>understand<text:s/>how<text:s/>to<text:s/>work<text:s/>with<text:s/>the<text:s/>fund,<text:s/>and<text:s/>the<text:s/>delivery<text:s/>partner<text:s/>to<text:s/>ensure<text:s/>at<text:s/>least<text:s/>80%<text:s/>of<text:s/>targets<text:s/>are<text:s/>meet<text:s/>in<text:s/>the<text:s/>future.<text:s/></text:span></text:p>
          </text:list-item>
        </text:list>
        <text:p text:style-name="P422"/>
        <text:list text:style-name="LS18" xml:id="list72">
          <text:list-item>
            <text:p text:style-name="P423"><text:span text:style-name="T423_1">The<text:s/></text:span><text:span text:style-name="T423_2">GCFF</text:span><text:span text:style-name="T423_3"><text:s/>also<text:s/>commissioned<text:s/>an<text:s/>independent<text:s/>evaluation<text:s/>which<text:s/>was<text:s/>completed<text:s/>in<text:s/>April<text:s/>of<text:s/>2026.<text:s/>Whilst<text:s/>the<text:s/>report<text:s/>spoke<text:s/>to<text:s/>many<text:s/>of<text:s/>the<text:s/>positive<text:s/></text:span><text:span text:style-name="T423_4">elements</text:span><text:span text:style-name="T423_5"><text:s/>of<text:s/>the</text:span><text:span text:style-name="T423_6"><text:s/>fund’s</text:span><text:span text:style-name="T423_7"><text:s/></text:span><text:span text:style-name="T423_8">work,<text:s/></text:span><text:span text:style-name="T423_9">one<text:s/>area<text:s/>it<text:s/>did<text:s/>highlight<text:s/>was<text:s/>in<text:s/>the<text:s/>Coordination<text:s/>Unit<text:s/>(CU).<text:s/></text:span><text:span text:style-name="T423_10">A</text:span><text:span text:style-name="T423_11"><text:s/>central<text:s/>intermediary<text:s/>for<text:s/>so<text:s/>many<text:s/>delivery<text:s/>partners<text:s/>and<text:s/>countries<text:s/>is<text:s/></text:span><text:span text:style-name="T423_12">helpful</text:span><text:span text:style-name="T423_13"><text:s/>but</text:span><text:span text:style-name="T423_14"><text:s/></text:span><text:span text:style-name="T423_15">it<text:s/></text:span><text:span text:style-name="T423_16">lacks<text:s/>structured<text:s/>mechanisms<text:s/>for<text:s/>synthesizing<text:s/>lessons<text:s/>and<text:s/>risks<text:s/>at<text:s/>portfolio<text:s/>level.<text:s/></text:span><text:span text:style-name="T423_17">FCDO<text:s/>should<text:s/>consider<text:s/>how<text:s/>it<text:s/>can<text:s/>support<text:s/>the</text:span><text:span text:style-name="T423_18"><text:s/>fund<text:s/></text:span><text:span text:style-name="T423_19">to<text:s/>play<text:s/>a</text:span><text:span text:style-name="T423_20"><text:s/>greater<text:s/>role<text:s/>in<text:s/>coordination<text:s/>and<text:s/>lessons<text:s/>learning.</text:span></text:p>
          </text:list-item>
        </text:list>
        <text:p text:style-name="P424"/>
        <table:table table:style-name="Table16">
          <table:table-column table:style-name="Column61"/>
          <table:table-column table:style-name="Column62"/>
          <table:table-column table:style-name="Column63"/>
          <table:table-column table:style-name="Column64"/>
          <table:table-column table:style-name="Column65"/>
          <table:table-row table:style-name="Row58">
            <table:table-cell table:style-name="Cell190">
              <text:p text:style-name="P425"><text:span text:style-name="T425_1">Output<text:s/>Title<text:s/></text:span></text:p>
            </table:table-cell>
            <table:table-cell table:style-name="Cell191" table:number-columns-spanned="4">
              <text:p text:style-name="P426"><text:span text:style-name="T426_1">Countries<text:s/>are<text:s/>supported<text:s/>to<text:s/>strengthen<text:s/>migration<text:s/>governance<text:s/>and<text:s/>enhance<text:s/>policy<text:s/>coherence<text:s/>on<text:s/>migration.</text:span></text:p>
            </table:table-cell>
            <table:covered-table-cell/>
            <table:covered-table-cell/>
            <table:covered-table-cell/>
          </table:table-row>
          <table:table-row table:style-name="Row59">
            <table:table-cell table:style-name="Cell192" table:number-columns-spanned="2">
              <text:p text:style-name="P427"><text:span text:style-name="T427_1">Output<text:s/>number:<text:s/></text:span></text:p>
            </table:table-cell>
            <table:covered-table-cell/>
            <table:table-cell table:style-name="Cell193">
              <text:p text:style-name="P428"><text:span text:style-name="T428_1">6</text:span></text:p>
            </table:table-cell>
            <table:table-cell table:style-name="Cell194">
              <text:p text:style-name="P429"><text:span text:style-name="T429_1">Output<text:s/>Score:<text:s/></text:span></text:p>
            </table:table-cell>
            <table:table-cell table:style-name="Cell195">
              <text:p text:style-name="P430"><text:span text:style-name="T430_1">A</text:span></text:p>
            </table:table-cell>
          </table:table-row>
          <table:table-row table:style-name="Row60">
            <table:table-cell table:style-name="Cell196" table:number-columns-spanned="2">
              <text:p text:style-name="P431"><text:span text:style-name="T431_1">Impact<text:s/>weighting<text:s/>(%):<text:s text:c="2"/></text:span></text:p>
            </table:table-cell>
            <table:covered-table-cell/>
            <table:table-cell table:style-name="Cell197">
              <text:p text:style-name="P432"><text:span text:style-name="T432_1">2</text:span><text:span text:style-name="T432_2">5</text:span></text:p>
            </table:table-cell>
            <table:table-cell table:style-name="Cell198">
              <text:p text:style-name="P433"><text:span text:style-name="T433_1">W</text:span><text:span text:style-name="T433_2">eighting<text:s/>revised<text:s/>since<text:s/>last<text:s/>AR?<text:s/></text:span></text:p>
            </table:table-cell>
            <table:table-cell table:style-name="Cell199">
              <text:p text:style-name="P434"><text:span text:style-name="T434_1">n/a<text:s/>(logframe<text:s/>redesigned)</text:span></text:p>
            </table:table-cell>
          </table:table-row>
        </table:table>
        <text:p text:style-name="P435"/>
        <table:table table:style-name="Table17">
          <table:table-column table:style-name="Column66"/>
          <table:table-column table:style-name="Column67"/>
          <table:table-column table:style-name="Column68"/>
          <table:table-row table:style-name="Row61">
            <table:table-cell table:style-name="Cell200">
              <text:p text:style-name="P436"><text:span text:style-name="T436_1">Indicator(s)</text:span></text:p>
            </table:table-cell>
            <table:table-cell table:style-name="Cell201">
              <text:p text:style-name="P437"><text:span text:style-name="T437_1">Milestone(s)<text:s/>for<text:s/>this<text:s/>review</text:span></text:p>
            </table:table-cell>
            <table:table-cell table:style-name="Cell202">
              <text:p text:style-name="P438"><text:span text:style-name="T438_1">Progress<text:s/></text:span></text:p>
            </table:table-cell>
          </table:table-row>
          <table:table-row table:style-name="Row62">
            <table:table-cell table:style-name="Cell203">
              <text:p text:style-name="P439"><text:span text:style-name="T439_1">#<text:s/>of<text:s/>countries<text:s/>supported</text:span></text:p>
            </table:table-cell>
            <table:table-cell table:style-name="Cell204">
              <text:p text:style-name="P440"><text:span text:style-name="T440_1">30</text:span></text:p>
            </table:table-cell>
            <table:table-cell table:style-name="Cell205">
              <text:p text:style-name="P441"><text:span text:style-name="T441_1">32</text:span></text:p>
            </table:table-cell>
          </table:table-row>
          <table:table-row table:style-name="Row63">
            <table:table-cell table:style-name="Cell206">
              <text:p text:style-name="P442"><text:span text:style-name="T442_1">#<text:s/>of<text:s/>new<text:s/>projects<text:s/>approved<text:s/>and<text:s/>begun<text:s/>implementation.</text:span></text:p>
            </table:table-cell>
            <table:table-cell table:style-name="Cell207">
              <text:p text:style-name="P443"><text:span text:style-name="T443_1">1</text:span></text:p>
            </table:table-cell>
            <table:table-cell table:style-name="Cell208">
              <text:p text:style-name="P444"><text:span text:style-name="T444_1">1</text:span></text:p>
            </table:table-cell>
          </table:table-row>
          <table:table-row table:style-name="Row64">
            <table:table-cell table:style-name="Cell209">
              <text:p text:style-name="P445"><text:span text:style-name="T445_1">#<text:s/>of<text:s/>RMGP<text:s/>supported<text:s/>actions<text:s/>that<text:s/>strengthen<text:s/>migration<text:s/>governance<text:s/>systems.</text:span></text:p>
            </table:table-cell>
            <table:table-cell table:style-name="Cell210">
              <text:p text:style-name="P446"><text:span text:style-name="T446_1">3</text:span></text:p>
            </table:table-cell>
            <table:table-cell table:style-name="Cell211">
              <text:p text:style-name="P447"><text:span text:style-name="T447_1">TBC</text:span></text:p>
            </table:table-cell>
          </table:table-row>
          <table:table-row table:style-name="Row65">
            <table:table-cell table:style-name="Cell212">
              <text:p text:style-name="P448"><text:span text:style-name="T448_1">#<text:s/>of<text:s/>migration<text:s/>governance-focused<text:s/>Wilton<text:s/>Park<text:s/>events<text:s/>hosted</text:span></text:p>
            </table:table-cell>
            <table:table-cell table:style-name="Cell213">
              <text:p text:style-name="P449"><text:span text:style-name="T449_1">1</text:span></text:p>
            </table:table-cell>
            <table:table-cell table:style-name="Cell214">
              <text:p text:style-name="P450"><text:span text:style-name="T450_1">0</text:span></text:p>
            </table:table-cell>
          </table:table-row>
        </table:table>
        <text:p text:style-name="P451"><text:span text:style-name="T451_1">Briefly<text:s/>describe<text:s/>the<text:s/>output’s<text:s/>activities<text:s/>and<text:s/>provide<text:s/>supporting<text:s/>narrative<text:s/>for<text:s/>the<text:s/>score.<text:s/></text:span></text:p>
        <text:p text:style-name="P452"/>
        <text:list text:style-name="LS32" xml:id="list73">
          <text:list-item>
            <text:p text:style-name="P453"><text:span text:style-name="T453_1">6.1</text:span></text:p>
            <text:list>
              <text:list-item>
                <text:p text:style-name="P454"><text:span text:style-name="T454_1">MMPTF:</text:span><text:span text:style-name="T454_2"><text:s/></text:span><text:span text:style-name="T454_3">MMPTF-supported<text:s/>programming<text:s/>reached<text:s/>2</text:span><text:span text:style-name="T454_4">6</text:span><text:span text:style-name="T454_5"><text:s/>countries<text:s/>during<text:s/>the<text:s/>review<text:s/>period,<text:s/>in<text:s/>line<text:s/>with<text:s/>annual<text:s/>milestones.</text:span></text:p>
              </text:list-item>
              <text:list-item>
                <text:p text:style-name="P455"><text:span text:style-name="T455_1">RMGP:</text:span><text:span text:style-name="T455_2"><text:s/></text:span><text:span text:style-name="T455_3">initial<text:s/>activities<text:s/>and/or<text:s/>consultations<text:s/>took<text:s/>place<text:s/>in<text:s/>all<text:s/>6<text:s/>West<text:s/>Balkan<text:s/>countries.</text:span></text:p>
              </text:list-item>
            </text:list>
          </text:list-item>
          <text:list-item>
            <text:p text:style-name="P456"><text:span text:style-name="T456_1">6.2<text:s/></text:span><text:span text:style-name="T456_2">(MMPTF<text:s/>only):</text:span><text:span text:style-name="T456_3"><text:s/></text:span><text:span text:style-name="T456_4">only<text:s/>one<text:s/>new<text:s/>project<text:s/>entered<text:s/>implementation</text:span><text:span text:style-name="T456_5">,<text:s/>which<text:s/>is<text:s/></text:span><text:span text:style-name="T456_6">aligned<text:s/>with<text:s/>the<text:s/>target<text:s/>but<text:s/>is<text:s/>reduced<text:s/>from<text:s/>the<text:s/>previous<text:s/>year’s<text:s/>target</text:span><text:span text:style-name="T456_7"><text:s/>of<text:s/>three.<text:s/>Evidence<text:s/>from<text:s/>the<text:s/>Annual<text:s/>Report<text:s/>suggests<text:s/>this<text:s/>reflects<text:s/>resource<text:s/>constraints<text:s/>rather<text:s/>than<text:s/>shortcomings<text:s/>in<text:s/>programme<text:s/>management.<text:s/>The<text:s/>report<text:s/>notes<text:s/>that<text:s/>2025<text:s/>was<text:s/>an<text:s/>exceptionally<text:s/>difficult<text:s/>year<text:s/>for<text:s/>resource<text:s/>mobilisation,<text:s/>with<text:s/>annual<text:s/>contributions<text:s/>declining<text:s/>significantly<text:s/>compared<text:s/>with<text:s/>previous<text:s/>years<text:s/>and<text:s/>affecting<text:s/>the<text:s/>pace<text:s/>at<text:s/>which<text:s/>new<text:s/>programming<text:s/>could<text:s/>be<text:s/>approved<text:s/>and<text:s/>financed.</text:span></text:p>
          </text:list-item>
          <text:list-item>
            <text:p text:style-name="P457"><text:span text:style-name="T457_1">6.3<text:s/></text:span><text:span text:style-name="T457_2">(</text:span><text:span text:style-name="T457_3">RMGP</text:span><text:span text:style-name="T457_4"><text:s/>only):</text:span><text:span text:style-name="T457_5"><text:s/></text:span><text:span text:style-name="T457_6">reporting<text:s/>not<text:s/>expected<text:s/>until<text:s/>Oct<text:s/>2026,<text:s/>on<text:s/>track<text:s/>to<text:s/>deliver<text:s/>as<text:s/>of<text:s/>Q1<text:s/>reporting.</text:span><text:span text:style-name="T457_7"><text:s/></text:span></text:p>
          </text:list-item>
          <text:list-item>
            <text:p text:style-name="P458"><text:span text:style-name="T458_1">6.4<text:s/></text:span><text:span text:style-name="T458_2">(Wilton<text:s/>Park<text:s/>only):</text:span><text:span text:style-name="T458_3"><text:s/></text:span><text:span text:style-name="T458_4">event<text:s/>was<text:s/>planned<text:s/>for<text:s/>March<text:s/>2026<text:s/>in<text:s/>Jordan<text:s/>but<text:s/>was<text:s/>postponed<text:s/>due<text:s/>to<text:s/>the<text:s/>Iran<text:s/>conflict.<text:s/>Event<text:s/></text:span><text:span text:style-name="T458_5">purpose<text:s/>adapted<text:s/>and<text:s/>then<text:s/>successfully<text:s/>held</text:span><text:span text:style-name="T458_6">,<text:s/>but</text:span><text:span text:style-name="T458_7"><text:s/>in<text:s/>June<text:s/>2026<text:s/>so<text:s/>into<text:s/>the<text:s/>next<text:s/>review<text:s/>year.</text:span></text:p>
          </text:list-item>
        </text:list>
        <text:p text:style-name="P459"/>
        <text:p text:style-name="P460"><text:span text:style-name="T46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461"/>
        <text:p text:style-name="P462"><text:span text:style-name="T462_1">Previous<text:s/>recommendations:</text:span></text:p>
        <text:p text:style-name="P463"/>
        <text:p text:style-name="P464"><text:span text:style-name="T464_1">The<text:s/>past<text:s/>AR<text:s/></text:span><text:span text:style-name="T464_2">identified</text:span><text:span text:style-name="T464_3"><text:s/>a<text:s/>risk<text:s/></text:span><text:span text:style-name="T464_4">in<text:s/>delivery<text:s/>for<text:s/>MMPTF<text:s/>due<text:s/>to<text:s/>fundraising<text:s/></text:span><text:span text:style-name="T464_5">shortfalls<text:s/>and</text:span><text:span text:style-name="T464_6"><text:s/>recommended<text:s/></text:span><text:span text:style-name="T464_7">the<text:s/>programme<text:s/>team<text:s/>work<text:s/>with<text:s/>policy<text:s/>colleague</text:span><text:span text:style-name="T464_8">s</text:span><text:span text:style-name="T464_9"><text:s/>and<text:s/>MMPTF<text:s/>Management<text:s/>Unit<text:s/>to<text:s/>support<text:s/>fundraising</text:span><text:span text:style-name="T464_10"><text:s/>though<text:s/>the<text:s/>UK’s<text:s/>position<text:s/>on<text:s/>the<text:s/>Steering<text:s/>Committee.<text:s/></text:span><text:span text:style-name="T464_11">This<text:s/>recommendation<text:s/>was<text:s/>completed,<text:s/>with<text:s/>active<text:s/>engagement<text:s/>and<text:s/>support<text:s/>for<text:s/>the<text:s/>development<text:s/>of<text:s/>MMPTF’s<text:s/>new<text:s/>fundraising<text:s/>strategy,<text:s/>and<text:s/>a<text:s/>further<text:s/>contribution<text:s/>of<text:s/>£500k<text:s/></text:span><text:span text:style-name="T464_12">ahead<text:s/>of<text:s/>the<text:s/>IMRF<text:s/>to<text:s/>encourage<text:s/>further<text:s/>donations<text:s/>from<text:s/>other<text:s/>donors.</text:span></text:p>
        <table:table table:style-name="Table18">
          <table:table-column table:style-name="Column69"/>
          <table:table-column table:style-name="Column70"/>
          <table:table-column table:style-name="Column71"/>
          <table:table-column table:style-name="Column72"/>
          <table:table-column table:style-name="Column73"/>
          <table:table-row table:style-name="Row66">
            <table:table-cell table:style-name="Cell215">
              <text:p text:style-name="P465"><text:span text:style-name="T465_1">Output<text:s/>Title<text:s/></text:span></text:p>
            </table:table-cell>
            <table:table-cell table:style-name="Cell216" table:number-columns-spanned="4">
              <text:p text:style-name="P466"><text:span text:style-name="T466_1">Nationally<text:s/>and<text:s/>sub-nationally<text:s/>owned<text:s/>solutions<text:s/>to<text:s/>internal<text:s/>displacement<text:s/>promoted<text:s/>through<text:s/>consultative<text:s/>processes<text:s/>involving<text:s/>IDPs<text:s/>and<text:s/>host<text:s/>communities</text:span></text:p>
            </table:table-cell>
            <table:covered-table-cell/>
            <table:covered-table-cell/>
            <table:covered-table-cell/>
          </table:table-row>
          <table:table-row table:style-name="Row67">
            <table:table-cell table:style-name="Cell217" table:number-columns-spanned="2">
              <text:p text:style-name="P467"><text:span text:style-name="T467_1">Output<text:s/>number:<text:s/></text:span></text:p>
            </table:table-cell>
            <table:covered-table-cell/>
            <table:table-cell table:style-name="Cell218">
              <text:p text:style-name="P468"><text:span text:style-name="T468_1">7</text:span></text:p>
            </table:table-cell>
            <table:table-cell table:style-name="Cell219">
              <text:p text:style-name="P469"><text:span text:style-name="T469_1">Output<text:s/>Score:<text:s/></text:span></text:p>
            </table:table-cell>
            <table:table-cell table:style-name="Cell220">
              <text:p text:style-name="P470"><text:span text:style-name="T470_1">A</text:span></text:p>
            </table:table-cell>
          </table:table-row>
          <table:table-row table:style-name="Row68">
            <table:table-cell table:style-name="Cell221" table:number-columns-spanned="2">
              <text:p text:style-name="P471"><text:span text:style-name="T471_1">Impact<text:s/>weighting<text:s/>(%):<text:s text:c="2"/></text:span></text:p>
            </table:table-cell>
            <table:covered-table-cell/>
            <table:table-cell table:style-name="Cell222">
              <text:p text:style-name="P472"><text:span text:style-name="T472_1">10</text:span></text:p>
            </table:table-cell>
            <table:table-cell table:style-name="Cell223">
              <text:p text:style-name="P473"><text:span text:style-name="T473_1">W</text:span><text:span text:style-name="T473_2">eighting<text:s/>revised<text:s/>since<text:s/>last<text:s/>AR?<text:s/></text:span></text:p>
            </table:table-cell>
            <table:table-cell table:style-name="Cell224">
              <text:p text:style-name="P474"><text:span text:style-name="T474_1">n/a<text:s/>(logframe<text:s/>redesigned)</text:span></text:p>
            </table:table-cell>
          </table:table-row>
        </table:table>
        <text:p text:style-name="P475"/>
        <table:table table:style-name="Table19">
          <table:table-column table:style-name="Column74"/>
          <table:table-column table:style-name="Column75"/>
          <table:table-column table:style-name="Column76"/>
          <table:table-row table:style-name="Row69">
            <table:table-cell table:style-name="Cell225">
              <text:p text:style-name="P476"><text:span text:style-name="T476_1">Indicator(s)</text:span></text:p>
            </table:table-cell>
            <table:table-cell table:style-name="Cell226">
              <text:p text:style-name="P477"><text:span text:style-name="T477_1">Milestone(s)<text:s/>for<text:s/>this<text:s/>review</text:span></text:p>
            </table:table-cell>
            <table:table-cell table:style-name="Cell227">
              <text:p text:style-name="P478"><text:span text:style-name="T478_1">Progress<text:s/></text:span></text:p>
            </table:table-cell>
          </table:table-row>
          <table:table-row table:style-name="Row70">
            <table:table-cell table:style-name="Cell228">
              <text:p text:style-name="P479"><text:span text:style-name="T479_1">#<text:s/>of<text:s/>countries<text:s/>supported</text:span></text:p>
            </table:table-cell>
            <table:table-cell table:style-name="Cell229">
              <text:p text:style-name="P480"><text:span text:style-name="T480_1">3</text:span></text:p>
            </table:table-cell>
            <table:table-cell table:style-name="Cell230">
              <text:p text:style-name="P481"><text:span text:style-name="T481_1">3</text:span></text:p>
            </table:table-cell>
          </table:table-row>
          <table:table-row table:style-name="Row71">
            <table:table-cell table:style-name="Cell231">
              <text:p text:style-name="P482"><text:span text:style-name="T482_1">#<text:s/>IDP<text:s/>participants<text:s/>in<text:s/>inclusive<text:s/>national<text:s/>consultative<text:s/>processes<text:s/>on<text:s/>IDP<text:s/>solutions<text:s/>carried<text:s/>out<text:s/>with<text:s/>IDSF<text:s/>support.</text:span></text:p>
            </table:table-cell>
            <table:table-cell table:style-name="Cell232">
              <text:p text:style-name="P483"><text:span text:style-name="T483_1">2,500</text:span></text:p>
            </table:table-cell>
            <table:table-cell table:style-name="Cell233">
              <text:p text:style-name="P484"><text:span text:style-name="T484_1">10,370</text:span></text:p>
            </table:table-cell>
          </table:table-row>
        </table:table>
        <text:p text:style-name="P485"><text:span text:style-name="T485_1">Briefly<text:s/>describe<text:s/>the<text:s/>output’s<text:s/>activities<text:s/>and<text:s/>provide<text:s/>supporting<text:s/>narrative<text:s/>for<text:s/>the<text:s/>score.<text:s/></text:span></text:p>
        <text:p text:style-name="P486"/>
        <text:p text:style-name="P487"><text:span text:style-name="T487_1">The<text:s/>IDSF<text:s/>delivered<text:s/>good<text:s/>progress<text:s/>against<text:s/>both<text:s/>outputs<text:s/>during<text:s/>the<text:s/>review<text:s/>period,<text:s/>meeting<text:s/>or<text:s/>exceeding<text:s/>all<text:s/>output-level<text:s/>milestones<text:s/>and<text:s/>demonstrating<text:s/>evidence<text:s/>that<text:s/>relatively<text:s/>small<text:s/>catalytic<text:s/>investments<text:s/>are<text:s/>helping<text:s/>governments<text:s/>strengthen<text:s/>institutional<text:s/>frameworks,<text:s/>coordination<text:s/>mechanisms<text:s/>and<text:s/>financing<text:s/>pathways<text:s/>for<text:s/>durable<text:s/>solutions<text:s/>to<text:s/>internal<text:s/>displacement.<text:s/>The<text:s/>Fund<text:s/>supported<text:s/>10<text:s/>joint<text:s/>programmes<text:s/>across<text:s/>displacement-affected<text:s/>contexts,<text:s/>with<text:s/>a<text:s/>particular<text:s/>focus<text:s/>on<text:s/>fragile<text:s/>settings,<text:s/>working<text:s/>through<text:s/>UN<text:s/>Resident<text:s/>Coordinators,<text:s/>national<text:s/>governments<text:s/>and<text:s/>UN<text:s/>country<text:s/>teams<text:s/>to<text:s/>promote<text:s/>government-led<text:s/>solutions.</text:span></text:p>
        <text:p text:style-name="P488"/>
        <text:p text:style-name="P489"><text:span text:style-name="T489_1">Under<text:s/>Output<text:s/>7,<text:s/>the<text:s/>Fund<text:s/>successfully<text:s/>supported<text:s/>three<text:s/>country<text:s/>programmes<text:s/>against<text:s/>a<text:s/>target<text:s/>of<text:s/>three<text:s/>and<text:s/>substantially<text:s/>exceeded<text:s/>its<text:s/>target<text:s/>for<text:s/>inclusive<text:s/>consultations.<text:s/>More<text:s/>than<text:s/>10,370<text:s/>IDPs<text:s/>participated<text:s/>in<text:s/>consultative<text:s/>processes,<text:s/>compared<text:s/>to<text:s/>a<text:s/>milestone<text:s/>of<text:s/>2,500.<text:s/>Consultations<text:s/>informed<text:s/>policy<text:s/>development,<text:s/>local<text:s/>planning<text:s/>and<text:s/>solutions<text:s/>strategies<text:s/>in<text:s/>countries<text:s/>including<text:s/>Colombia,<text:s/>Mozambique,<text:s/>Ethiopia<text:s/>and<text:s/>Somalia,<text:s/>helping<text:s/>ensure<text:s/>that<text:s/>displacement-affected<text:s/>communities<text:s/>shaped<text:s/>decisions<text:s/>on<text:s/>local<text:s/>integration,<text:s/>return<text:s/>and<text:s/>relocation<text:s/>pathways.<text:s/>Governments<text:s/>endorsed<text:s/>three<text:s/>national<text:s/>and<text:s/>nine<text:s/>sub-national<text:s/>durable<text:s/>solutions<text:s/>strategies<text:s/>and<text:s/>plans<text:s/>with<text:s/>IDSF<text:s/>support,<text:s/>demonstrating<text:s/>growing<text:s/>national<text:s/>ownership<text:s/>of<text:s/>the<text:s/>agenda.<text:s/></text:span></text:p>
        <text:p text:style-name="P490"/>
        <text:p text:style-name="P491"><text:span text:style-name="T491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491_2">.</text:span></text:p>
        <text:p text:style-name="P492"/>
        <text:p text:style-name="P493"><text:span text:style-name="T493_1">Previous<text:s/>recommendation:</text:span></text:p>
        <text:list text:style-name="LS21" xml:id="list79">
          <text:list-item>
            <text:p text:style-name="P494"><text:span text:style-name="T494_1">The<text:s/>previous<text:s/>AR<text:s/>recommended<text:s/>that<text:s/>the<text:s/>programme<text:s/>team<text:s/>closely<text:s/>monitor<text:s/>the<text:s/>IDSF<text:s/>Yemen<text:s/>programme<text:s/>due<text:s/>to<text:s/>underperformance.<text:s/>This<text:s/>was<text:s/>completed,<text:s/>with<text:s/>close<text:s/>communication<text:s/>with<text:s/>the<text:s/>Fund<text:s/>management<text:s/>until<text:s/>a<text:s/>decision<text:s/>was<text:s/>made<text:s/>by<text:s/>the<text:s/>Fund<text:s/>to<text:s/>pause<text:s/>the<text:s/>programme<text:s/>and<text:s/>provide<text:s/>it<text:s/>no<text:s/>further<text:s/>funding<text:s/>due<text:s/>to<text:s/>the<text:s/>operating<text:s/>context<text:s/>making<text:s/>the<text:s/>work<text:s/>not<text:s/>currently<text:s/>feasible.</text:span></text:p>
          </text:list-item>
        </text:list>
        <text:p text:style-name="P495"/>
        <text:p text:style-name="P496"><text:span text:style-name="T496_1">New<text:s/>recommendations:</text:span></text:p>
        <text:p text:style-name="P497"/>
        <text:list text:style-name="LS21" xml:id="list80">
          <text:list-item>
            <text:p text:style-name="P498"><text:span text:style-name="T498_1">As<text:s/>quantitative<text:s/>targets<text:s/>were<text:s/>highly<text:s/>exceeded<text:s/>for<text:s/>indicator<text:s/>2,<text:s/>the<text:s/>programme<text:s/>team<text:s/>should<text:s/>consider<text:s/>whether<text:s/>to<text:s/>revise<text:s/>upward<text:s/>the<text:s/>level<text:s/>of<text:s/>ambition<text:s/>in<text:s/>the<text:s/>context<text:s/>of<text:s/>the<text:s/>final<text:s/>year<text:s/>of<text:s/>the<text:s/>programme,<text:s/>all<text:s/>other<text:s/>factors<text:s/>being<text:s/>equal.</text:span></text:p>
          </text:list-item>
        </text:list>
        <text:p text:style-name="P499"/>
        <text:p text:style-name="P500"/>
        <text:p text:style-name="P501"/>
        <text:p text:style-name="P502"/>
        <text:p text:style-name="P503"/>
        <text:p text:style-name="P504"/>
        <text:p text:style-name="P505"/>
        <text:p text:style-name="P506"/>
        <text:p text:style-name="P507"/>
        <text:p text:style-name="P508"/>
        <table:table table:style-name="Table20">
          <table:table-column table:style-name="Column77"/>
          <table:table-column table:style-name="Column78"/>
          <table:table-column table:style-name="Column79"/>
          <table:table-column table:style-name="Column80"/>
          <table:table-column table:style-name="Column81"/>
          <table:table-row table:style-name="Row72">
            <table:table-cell table:style-name="Cell234">
              <text:p text:style-name="P509"><text:span text:style-name="T509_1">Output<text:s/>Title<text:s/></text:span></text:p>
            </table:table-cell>
            <table:table-cell table:style-name="Cell235" table:number-columns-spanned="4">
              <text:p text:style-name="P510"><text:span text:style-name="T510_1">UN<text:s/>capacity<text:s/>to<text:s/>support<text:s/>durable<text:s/>solutions<text:s/>to<text:s/>internal<text:s/>displacement<text:s/>enhanced.</text:span></text:p>
            </table:table-cell>
            <table:covered-table-cell/>
            <table:covered-table-cell/>
            <table:covered-table-cell/>
          </table:table-row>
          <table:table-row table:style-name="Row73">
            <table:table-cell table:style-name="Cell236" table:number-columns-spanned="2">
              <text:p text:style-name="P511"><text:span text:style-name="T511_1">Output<text:s/>number:<text:s/></text:span></text:p>
            </table:table-cell>
            <table:covered-table-cell/>
            <table:table-cell table:style-name="Cell237">
              <text:p text:style-name="P512"><text:span text:style-name="T512_1">8</text:span></text:p>
            </table:table-cell>
            <table:table-cell table:style-name="Cell238">
              <text:p text:style-name="P513"><text:span text:style-name="T513_1">Output<text:s/>Score:<text:s/></text:span></text:p>
            </table:table-cell>
            <table:table-cell table:style-name="Cell239">
              <text:p text:style-name="P514"><text:span text:style-name="T514_1">A</text:span><text:span text:style-name="T514_2">+</text:span></text:p>
            </table:table-cell>
          </table:table-row>
          <table:table-row table:style-name="Row74">
            <table:table-cell table:style-name="Cell240" table:number-columns-spanned="2">
              <text:p text:style-name="P515"><text:span text:style-name="T515_1">Impact<text:s/>weighting<text:s/>(%):<text:s text:c="2"/></text:span></text:p>
            </table:table-cell>
            <table:covered-table-cell/>
            <table:table-cell table:style-name="Cell241">
              <text:p text:style-name="P516"><text:span text:style-name="T516_1">10</text:span></text:p>
            </table:table-cell>
            <table:table-cell table:style-name="Cell242">
              <text:p text:style-name="P517"><text:span text:style-name="T517_1">W</text:span><text:span text:style-name="T517_2">eighting<text:s/>revised<text:s/>since<text:s/>last<text:s/>AR?<text:s/></text:span></text:p>
            </table:table-cell>
            <table:table-cell table:style-name="Cell243">
              <text:p text:style-name="P518"><text:span text:style-name="T518_1">n/a<text:s/>(logframe<text:s/>redesigned)</text:span></text:p>
            </table:table-cell>
          </table:table-row>
        </table:table>
        <text:p text:style-name="P519"/>
        <table:table table:style-name="Table21">
          <table:table-column table:style-name="Column82"/>
          <table:table-column table:style-name="Column83"/>
          <table:table-column table:style-name="Column84"/>
          <table:table-row table:style-name="Row75">
            <table:table-cell table:style-name="Cell244">
              <text:p text:style-name="P520"><text:span text:style-name="T520_1">Indicator(s)</text:span></text:p>
            </table:table-cell>
            <table:table-cell table:style-name="Cell245">
              <text:p text:style-name="P521"><text:span text:style-name="T521_1">Milestone(s)<text:s/>for<text:s/>this<text:s/>review</text:span></text:p>
            </table:table-cell>
            <table:table-cell table:style-name="Cell246">
              <text:p text:style-name="P522"><text:span text:style-name="T522_1">Progress<text:s/></text:span></text:p>
            </table:table-cell>
          </table:table-row>
          <table:table-row table:style-name="Row76">
            <table:table-cell table:style-name="Cell247">
              <text:p text:style-name="P523"><text:span text:style-name="T523_1">#<text:s/>of<text:s/>UNCTs<text:s/>that<text:s/>have<text:s/>mapped<text:s/>and<text:s/>defined<text:s/>roles,<text:s/>responsibilities,<text:s/>and<text:s/>capacities<text:s/>to<text:s/>deliver<text:s/>IDP<text:s/>Solutions<text:s/>Strategies,<text:s/>with<text:s/>IDSF<text:s/>support.</text:span></text:p>
            </table:table-cell>
            <table:table-cell table:style-name="Cell248">
              <text:p text:style-name="P524"><text:span text:style-name="T524_1">4</text:span></text:p>
            </table:table-cell>
            <table:table-cell table:style-name="Cell249">
              <text:p text:style-name="P525"><text:span text:style-name="T525_1">4</text:span></text:p>
            </table:table-cell>
          </table:table-row>
          <table:table-row table:style-name="Row77">
            <table:table-cell table:style-name="Cell250">
              <text:p text:style-name="P526"><text:span text:style-name="T526_1">#<text:s/>of<text:s/>countries<text:s/>with<text:s/>Solutions<text:s/>Advisors.</text:span></text:p>
            </table:table-cell>
            <table:table-cell table:style-name="Cell251">
              <text:p text:style-name="P527"><text:span text:style-name="T527_1">n/a</text:span><text:span text:style-name="T527_2"><text:s/>–<text:s/>project<text:s/>closed</text:span></text:p>
            </table:table-cell>
            <table:table-cell table:style-name="Cell252">
              <text:p text:style-name="P528"><text:span text:style-name="T528_1">n/a<text:s/>-<text:s/>closed</text:span></text:p>
            </table:table-cell>
          </table:table-row>
        </table:table>
        <text:p text:style-name="P529"><text:span text:style-name="T529_1">Briefly<text:s/>describe<text:s/>the<text:s/>output’s<text:s/>activities<text:s/>and<text:s/>provide<text:s/>supporting<text:s/>narrative<text:s/>for<text:s/>the<text:s/>score.<text:s/></text:span></text:p>
        <text:p text:style-name="P530"/>
        <text:list text:style-name="LS33" xml:id="list81">
          <text:list-item>
            <text:p text:style-name="P531"><text:span text:style-name="T531_1">8.1<text:s/></text:span><text:span text:style-name="T531_2">(IDSF<text:s/>only):</text:span><text:span text:style-name="T531_3"><text:s/></text:span><text:span text:style-name="T531_4">Under<text:s/>Output<text:s/>8,<text:s/>the<text:s/>Fund<text:s/>met<text:s/>its<text:s/>milestone<text:s/>by<text:s/>supporting<text:s/>four<text:s/>UN<text:s/>Country<text:s/>Teams<text:s/>to<text:s/>map<text:s/>and<text:s/>define<text:s/>roles,<text:s/>responsibilities<text:s/>and<text:s/>capacities<text:s/>for<text:s/>delivering<text:s/>solutions<text:s/>strategies.<text:s/>This<text:s/>reflects<text:s/>strengthened<text:s/>collaboration<text:s/>across<text:s/>humanitarian,<text:s/>development<text:s/>and<text:s/>peace<text:s/>actors,<text:s/>consistent<text:s/>with<text:s/>the<text:s/>Secretary-General's<text:s/>Action<text:s/>Agenda<text:s/>on<text:s/>Internal<text:s/>Displacement<text:s/>and<text:s/>the<text:s/>establishment<text:s/>of<text:s/>the<text:s/>UN<text:s/>Global<text:s/>Solutions<text:s/>Hub<text:s/>architecture.<text:s/>IDSF-funded<text:s/>programmes<text:s/>supported<text:s/>joint<text:s/>planning<text:s/>processes,<text:s/>common<text:s/>coordination<text:s/>mechanisms<text:s/>and<text:s/>integrated<text:s/>approaches<text:s/>across<text:s/>UN<text:s/>agencies.</text:span></text:p>
          </text:list-item>
          <text:list-item>
            <text:p text:style-name="P532"><text:span text:style-name="T532_1">8.2<text:s/></text:span><text:span text:style-name="T532_2">(UNOSA<text:s/>only):</text:span><text:span text:style-name="T532_3"><text:s/>this<text:s/>project<text:s/>was<text:s/>closed<text:s/></text:span><text:span text:style-name="T532_4">after<text:s/>Y1<text:s/>and<text:s/>so<text:s/>did<text:s/>not<text:s/>have<text:s/>targets<text:s/>for<text:s/>this<text:s/>review<text:s/>period.</text:span></text:p>
          </text:list-item>
        </text:list>
        <text:p text:style-name="P533"/>
        <text:p text:style-name="P534"><text:span text:style-name="T534_1">The<text:s/>most<text:s/>significant<text:s/>change<text:s/>during<text:s/>the<text:s/>review<text:s/>period<text:s/>was<text:s/>the<text:s/>evolution<text:s/>of<text:s/>the<text:s/>IDSF<text:s/>from<text:s/>a<text:s/>new<text:s/>financing<text:s/>mechanism<text:s/>into<text:s/>the<text:s/>operational<text:s/>financing<text:s/>arm<text:s/>of<text:s/>the<text:s/>UN<text:s/>Global<text:s/>Solutions<text:s/>Hub<text:s/>on<text:s/>Internal<text:s/>Displacement,<text:s/>following<text:s/>the<text:s/>conclusion<text:s/>of<text:s/>the<text:s/>mandate<text:s/>of<text:s/>the<text:s/>UN<text:s/>Secretary-General's<text:s/>Special<text:s/>Adviser<text:s/>on<text:s/>Internal<text:s/>Displacement.<text:s/>New<text:s/>UN<text:s/>system-wide<text:s/>arrangements<text:s/>have<text:s/>been<text:s/>established<text:s/>to<text:s/>strengthen<text:s/>implementation<text:s/>of<text:s/>the<text:s/>UN<text:s/>Secretary-General's<text:s/>Action<text:s/>Agenda,<text:s/>with<text:s/>greater<text:s/>emphasis<text:s/>on<text:s/>Resident<text:s/>Coordinator<text:s/>leadership,<text:s/>government<text:s/>ownership,<text:s/>cross-pillar<text:s/>UN<text:s/>collaboration,<text:s/>and<text:s/>mobilisation<text:s/>of<text:s/>development<text:s/>finance<text:s/>for<text:s/>durable<text:s/>solutions.<text:s/>As<text:s/>a<text:s/>result,<text:s/>the<text:s/>Fund's<text:s/>focus<text:s/>has<text:s/>increasingly<text:s/>shifted<text:s/>from<text:s/>supporting<text:s/>strategy<text:s/>development<text:s/>towards<text:s/>operationalisation,<text:s/>implementation<text:s/>and<text:s/>financing<text:s/>of<text:s/>government-led<text:s/>solutions<text:s/>approaches.</text:span></text:p>
        <text:p text:style-name="P535"/>
        <text:p text:style-name="P536"/>
        <text:p text:style-name="P537"><text:span text:style-name="T537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537_2">.</text:span></text:p>
        <text:p text:style-name="P538"/>
        <text:p text:style-name="P539"><text:span text:style-name="T539_1">Good<text:s/>progress<text:s/>has<text:s/>been<text:s/>made<text:s/>against<text:s/>recommendations<text:s/>from<text:s/>the<text:s/>previous<text:s/>Annual<text:s/>Review.<text:s/>The<text:s/>IDSF<text:s/>has<text:s/>strengthened<text:s/>its<text:s/>focus<text:s/>on<text:s/>demonstrating<text:s/>systemic<text:s/>change<text:s/>rather<text:s/>than<text:s/>simply<text:s/>reporting<text:s/>activities,<text:s/>with<text:s/>growing<text:s/>evidence<text:s/>that<text:s/>catalytic<text:s/>investments<text:s/>are<text:s/>helping<text:s/>governments<text:s/>develop<text:s/>solutions<text:s/>strategies,<text:s/>strengthen<text:s/>data<text:s/>systems<text:s/>and<text:s/>mobilise<text:s/>substantially<text:s/>larger<text:s/>financing<text:s/>flows.<text:s/></text:span></text:p>
        <text:p text:style-name="P540"/>
        <text:p text:style-name="P541"><text:span text:style-name="T541_1">Key<text:s/>lessons<text:s/>from<text:s/>the<text:s/>year<text:s/>are<text:s/>that<text:s/>durable<text:s/>solutions<text:s/>are<text:s/>most<text:s/>effective<text:s/>when<text:s/>embedded<text:s/>within<text:s/>national<text:s/>development<text:s/>and<text:s/>financing<text:s/>frameworks,<text:s/>investments<text:s/>in<text:s/>data,<text:s/>coordination<text:s/>and<text:s/>governance<text:s/>systems<text:s/>are<text:s/>often<text:s/>prerequisites<text:s/>for<text:s/>larger-scale<text:s/>financing,<text:s/>and<text:s/>strong<text:s/>government<text:s/>ownership<text:s/>remains<text:s/>critical.<text:s/></text:span><text:span text:style-name="T541_2">Looking<text:s/>ahead,<text:s/>the<text:s/>Fund<text:s/>should<text:s/>continue<text:s/>strengthening<text:s/>its<text:s/>results<text:s/>framework<text:s/>and<text:s/>use<text:s/>of<text:s/>data,<text:s/>increase<text:s/>monitoring<text:s/>of<text:s/>downstream<text:s/>financing<text:s/>and<text:s/>durable<text:s/>solutions<text:s/>outcomes,<text:s/>and<text:s/>maintain<text:s/>its<text:s/>focus<text:s/>on<text:s/>government-led<text:s/>solutions,<text:s/>institutional<text:s/>reform<text:s/>and<text:s/>financing<text:s/>pathways<text:s/>while<text:s/>placing<text:s/>greater<text:s/>emphasis<text:s/>on<text:s/>implementation<text:s/>of<text:s/>approved<text:s/>national<text:s/>and<text:s/>sub-national<text:s/>strategies.</text:span></text:p>
        <text:p text:style-name="P542"/>
        <text:p text:style-name="P543"/>
        <text:p text:style-name="P544"/>
        <text:p text:style-name="P545"/>
        <text:p text:style-name="P546"/>
        <text:p text:style-name="P547"/>
        <text:p text:style-name="P548"/>
        <text:p text:style-name="P549"/>
        <text:p text:style-name="P550"/>
        <text:p text:style-name="P551"/>
        <table:table table:style-name="Table22">
          <table:table-column table:style-name="Column85"/>
          <table:table-column table:style-name="Column86"/>
          <table:table-column table:style-name="Column87"/>
          <table:table-column table:style-name="Column88"/>
          <table:table-column table:style-name="Column89"/>
          <table:table-row table:style-name="Row78">
            <table:table-cell table:style-name="Cell253">
              <text:p text:style-name="P552"><text:span text:style-name="T552_1">Output<text:s/>Title<text:s/></text:span></text:p>
            </table:table-cell>
            <table:table-cell table:style-name="Cell254" table:number-columns-spanned="4">
              <text:p text:style-name="P553"><text:span text:style-name="T553_1">National<text:s/>and<text:s/>international<text:s/>stakeholders<text:s/>supported<text:s/>to<text:s/>improve<text:s/>official<text:s/>statistics<text:s/>on<text:s/>refugees,<text:s/>IDPs,<text:s/>and<text:s/>stateless<text:s/>persons.</text:span></text:p>
            </table:table-cell>
            <table:covered-table-cell/>
            <table:covered-table-cell/>
            <table:covered-table-cell/>
          </table:table-row>
          <table:table-row table:style-name="Row79">
            <table:table-cell table:style-name="Cell255" table:number-columns-spanned="2">
              <text:p text:style-name="P554"><text:span text:style-name="T554_1">Output<text:s/>number:<text:s/></text:span></text:p>
            </table:table-cell>
            <table:covered-table-cell/>
            <table:table-cell table:style-name="Cell256">
              <text:p text:style-name="P555"><text:span text:style-name="T555_1">9</text:span></text:p>
            </table:table-cell>
            <table:table-cell table:style-name="Cell257">
              <text:p text:style-name="P556"><text:span text:style-name="T556_1">Output<text:s/>Score:<text:s/></text:span></text:p>
            </table:table-cell>
            <table:table-cell table:style-name="Cell258">
              <text:p text:style-name="P557"><text:span text:style-name="T557_1">A</text:span><text:span text:style-name="T557_2">+</text:span></text:p>
            </table:table-cell>
          </table:table-row>
          <table:table-row table:style-name="Row80">
            <table:table-cell table:style-name="Cell259" table:number-columns-spanned="2">
              <text:p text:style-name="P558"><text:span text:style-name="T558_1">Impact<text:s/>weighting<text:s/>(%):<text:s text:c="2"/></text:span></text:p>
            </table:table-cell>
            <table:covered-table-cell/>
            <table:table-cell table:style-name="Cell260">
              <text:p text:style-name="P559"><text:span text:style-name="T559_1">5</text:span></text:p>
            </table:table-cell>
            <table:table-cell table:style-name="Cell261">
              <text:p text:style-name="P560"><text:span text:style-name="T560_1">W</text:span><text:span text:style-name="T560_2">eighting<text:s/>revised<text:s/>since<text:s/>last<text:s/>AR?<text:s/></text:span></text:p>
            </table:table-cell>
            <table:table-cell table:style-name="Cell262">
              <text:p text:style-name="P561"><text:span text:style-name="T561_1">n/a<text:s/>(logframe<text:s/>redesigned)</text:span></text:p>
            </table:table-cell>
          </table:table-row>
        </table:table>
        <text:p text:style-name="P562"/>
        <table:table table:style-name="Table23">
          <table:table-column table:style-name="Column90"/>
          <table:table-column table:style-name="Column91"/>
          <table:table-column table:style-name="Column92"/>
          <table:table-row table:style-name="Row81">
            <table:table-cell table:style-name="Cell263">
              <text:p text:style-name="P563"><text:span text:style-name="T563_1">Indicator(s)</text:span></text:p>
            </table:table-cell>
            <table:table-cell table:style-name="Cell264">
              <text:p text:style-name="P564"><text:span text:style-name="T564_1">Milestone(s)<text:s/>for<text:s/>this<text:s/>review</text:span></text:p>
            </table:table-cell>
            <table:table-cell table:style-name="Cell265">
              <text:p text:style-name="P565"><text:span text:style-name="T565_1">Progress<text:s/></text:span></text:p>
            </table:table-cell>
          </table:table-row>
          <table:table-row table:style-name="Row82">
            <table:table-cell table:style-name="Cell266">
              <text:p text:style-name="P566"><text:span text:style-name="T566_1">#<text:s/>of<text:s/>EGRISS<text:s/>resources<text:s/>and<text:s/>events<text:s/>made<text:s/>available<text:s/>for<text:s/>national<text:s/>and<text:s/>international<text:s/>stakeholders<text:s/>(cumulative).</text:span></text:p>
            </table:table-cell>
            <table:table-cell table:style-name="Cell267">
              <text:p text:style-name="P567"><text:span text:style-name="T567_1">13</text:span></text:p>
            </table:table-cell>
            <table:table-cell table:style-name="Cell268">
              <text:p text:style-name="P568"><text:span text:style-name="T568_1">19</text:span></text:p>
            </table:table-cell>
          </table:table-row>
          <table:table-row table:style-name="Row83">
            <table:table-cell table:style-name="Cell269">
              <text:p text:style-name="P569"><text:span text:style-name="T569_1">#<text:s/>of<text:s/>national<text:s/>and<text:s/>international<text:s/>stakeholders<text:s/>accessing<text:s/>EGRISS<text:s/>resources<text:s/>and<text:s/>events.</text:span></text:p>
            </table:table-cell>
            <table:table-cell table:style-name="Cell270">
              <text:p text:style-name="P570"><text:span text:style-name="T570_1">70</text:span></text:p>
            </table:table-cell>
            <table:table-cell table:style-name="Cell271">
              <text:p text:style-name="P571"><text:span text:style-name="T571_1">334</text:span></text:p>
            </table:table-cell>
          </table:table-row>
          <table:table-row table:style-name="Row84">
            <table:table-cell table:style-name="Cell272">
              <text:p text:style-name="P572"><text:span text:style-name="T572_1">#<text:s/>of<text:s/>individuals<text:s/>accessing<text:s/>EGRISS<text:s/>resources<text:s/>and<text:s/>events</text:span><text:span text:style-name="T572_2"><text:s/></text:span><text:span text:style-name="T572_3">(cumulative)</text:span><text:span text:style-name="T572_4">.</text:span></text:p>
            </table:table-cell>
            <table:table-cell table:style-name="Cell273">
              <text:p text:style-name="P573"><text:span text:style-name="T573_1">200</text:span></text:p>
            </table:table-cell>
            <table:table-cell table:style-name="Cell274">
              <text:p text:style-name="P574"><text:span text:style-name="T574_1">454</text:span></text:p>
            </table:table-cell>
          </table:table-row>
          <table:table-row table:style-name="Row85">
            <table:table-cell table:style-name="Cell275">
              <text:p text:style-name="P575"><text:span text:style-name="T575_1">Proportion<text:s/>of<text:s/>engaged<text:s/>users<text:s/>of<text:s/>the<text:s/>EGRISS<text:s/>website.</text:span></text:p>
            </table:table-cell>
            <table:table-cell table:style-name="Cell276">
              <text:p text:style-name="P576"><text:span text:style-name="T576_1">45%</text:span></text:p>
            </table:table-cell>
            <table:table-cell table:style-name="Cell277">
              <text:p text:style-name="P577"><text:span text:style-name="T577_1">42.6%</text:span></text:p>
            </table:table-cell>
          </table:table-row>
          <table:table-row table:style-name="Row86">
            <table:table-cell table:style-name="Cell278">
              <text:p text:style-name="P578"><text:span text:style-name="T578_1">Proportion<text:s/>of<text:s/>GAIN<text:s/>respondents<text:s/>who<text:s/>found<text:s/>EGRISS<text:s/>publications<text:s/>impactful<text:s/>for<text:s/>their<text:s/>work<text:s/>or<text:s/>organisation.</text:span></text:p>
            </table:table-cell>
            <table:table-cell table:style-name="Cell279">
              <text:p text:style-name="P579"><text:span text:style-name="T579_1">75%</text:span></text:p>
            </table:table-cell>
            <table:table-cell table:style-name="Cell280">
              <text:p text:style-name="P580"><text:span text:style-name="T580_1">94.4%</text:span></text:p>
            </table:table-cell>
          </table:table-row>
        </table:table>
        <text:p text:style-name="P581"/>
        <text:p text:style-name="P582"><text:span text:style-name="T582_1">Briefly<text:s/>describe<text:s/>the<text:s/>output’s<text:s/>activities<text:s/>and<text:s/>provide<text:s/>supporting<text:s/>narrative<text:s/>for<text:s/>the<text:s/>score.<text:s/></text:span></text:p>
        <text:p text:style-name="P583"/>
        <text:p text:style-name="P584"><text:span text:style-name="T584_1">EGRISS<text:s/>delivered<text:s/>strong<text:s/>performance<text:s/>against<text:s/>Output<text:s/>9,<text:s/>exceeding<text:s/>four<text:s/>of<text:s/>its<text:s/>five<text:s/>output<text:s/>indicators<text:s/>and<text:s/>substantially<text:s/>surpassing<text:s/>targets<text:s/>for<text:s/>stakeholder<text:s/>reach,<text:s/>engagement<text:s/>and<text:s/>uptake<text:s/>of<text:s/>its<text:s/>products.<text:s/>During<text:s/>the<text:s/>reporting<text:s/>period,<text:s/>EGRISS<text:s/>supported<text:s/>national<text:s/>and<text:s/>international<text:s/>stakeholders<text:s/>to<text:s/>improve<text:s/>official<text:s/>statistics<text:s/>on<text:s/>refugees,<text:s/>IDPs<text:s/>and<text:s/>stateless<text:s/>people<text:s/>through<text:s/>a<text:s/>combination<text:s/>of<text:s/>technical<text:s/>guidance,<text:s/>capacity<text:s/>development,<text:s/>methodological<text:s/>research,<text:s/>peer<text:s/>learning,<text:s/>awareness-raising<text:s/>and<text:s/>monitoring<text:s/>of<text:s/>implementation<text:s/>of<text:s/>international<text:s/>statistical<text:s/>standards.<text:s/></text:span></text:p>
        <text:p text:style-name="P585"/>
        <text:p text:style-name="P586"><text:span text:style-name="T586_1">Performance<text:s/>exceeded<text:s/>expectations<text:s/>under<text:s/>Indicators<text:s/>9.1–9.3.<text:s/>EGRISS<text:s/>delivered<text:s/>19<text:s/>resources<text:s/>and<text:s/>events<text:s/>against<text:s/>a<text:s/>target<text:s/>of<text:s/>13,<text:s/>reached<text:s/>334<text:s/>stakeholder<text:s/>organisations<text:s/>against<text:s/>a<text:s/>target<text:s/>of<text:s/>70,<text:s/>and<text:s/>engaged<text:s/>454<text:s/>individuals<text:s/>against<text:s/>a<text:s/>target<text:s/>of<text:s/>200.<text:s/>The<text:s/>Annual<text:s/>Report,<text:s/>GAIN<text:s/>Survey<text:s/>products,<text:s/>e-learning<text:s/>resources,<text:s/>international<text:s/>workshops<text:s/>and<text:s/>global<text:s/>events<text:s/>all<text:s/>contributed<text:s/>to<text:s/>increased<text:s/>awareness<text:s/>and<text:s/>uptake<text:s/>of<text:s/>the<text:s/>EGRISS<text:s/>recommendations.<text:s/>The<text:s/>quality<text:s/>and<text:s/>relevance<text:s/>of<text:s/>these<text:s/>products<text:s/>is<text:s/>demonstrated<text:s/>by<text:s/>94.4%<text:s/>of<text:s/>GAIN<text:s/>Survey<text:s/>respondents<text:s/>reporting<text:s/>that<text:s/>EGRISS<text:s/>publications<text:s/>were<text:s/>impactful<text:s/>for<text:s/>their<text:s/>work,<text:s/>significantly<text:s/>exceeding<text:s/>the<text:s/>75%<text:s/>target.</text:span></text:p>
        <text:p text:style-name="P587"/>
        <text:p text:style-name="P588"><text:span text:style-name="T588_1">The<text:s/>only<text:s/>indicator<text:s/>that<text:s/>fell<text:s/>marginally<text:s/>short<text:s/>of<text:s/>target<text:s/>was<text:s/>website<text:s/>engagement,<text:s/>with<text:s/>42.6%<text:s/>of<text:s/>sessions<text:s/>classified<text:s/>as<text:s/>engaged<text:s/>against<text:s/>a<text:s/>target<text:s/>of<text:s/>45%.<text:s/>However,<text:s/>this<text:s/>modest<text:s/>shortfall<text:s/>is<text:s/>outweighed<text:s/>by<text:s/>substantial<text:s/>overachievement<text:s/>across<text:s/>all<text:s/>other<text:s/>indicators<text:s/>and<text:s/>occurred<text:s/>alongside<text:s/>significant<text:s/>growth<text:s/>in<text:s/>overall<text:s/>reach<text:s/>and<text:s/>visibility.<text:s/>Importantly,<text:s/>outcome-level<text:s/>performance<text:s/>was<text:s/>also<text:s/>strong:<text:s/>EGRISS<text:s/>recorded<text:s/>337<text:s/>cumulative<text:s/>examples<text:s/>of<text:s/>implementation<text:s/>of<text:s/>its<text:s/>statistical<text:s/>recommendations<text:s/>(target<text:s/>300)<text:s/>and<text:s/>35<text:s/>countries<text:s/>using<text:s/>the<text:s/>recommendations<text:s/>in<text:s/>2025<text:s/>(target<text:s/>25).<text:s/>There<text:s/>is<text:s/>emerging<text:s/>evidence<text:s/>that<text:s/>improved<text:s/>statistics<text:s/>are<text:s/>informing<text:s/>policy<text:s/>and<text:s/>planning<text:s/>processes,<text:s/>with<text:s/>27%<text:s/>of<text:s/>country-led<text:s/>implementation<text:s/>examples<text:s/>already<text:s/>being<text:s/>used<text:s/>in<text:s/>strategies,<text:s/>policies<text:s/>or<text:s/>other<text:s/>official<text:s/>purposes.<text:s/>Overall,<text:s/>EGRISS<text:s/>has<text:s/>successfully<text:s/>consolidated<text:s/>its<text:s/>position<text:s/>as<text:s/>the<text:s/>leading<text:s/>global<text:s/>platform<text:s/>for<text:s/>advancing<text:s/>statistical<text:s/>inclusion<text:s/>of<text:s/>refugees,<text:s/>IDPs<text:s/>and<text:s/>stateless<text:s/>people<text:s/>and<text:s/>has<text:s/>demonstrated<text:s/>strong<text:s/>progress.</text:span></text:p>
        <text:p text:style-name="P589"/>
        <text:p text:style-name="P590"><text:span text:style-name="T590_1">Progress<text:s/>on<text:s/>recommendations<text:s/>from<text:s/>the<text:s/>previous<text:s/>AR<text:s/>(if<text:s/>completed),<text:s/>lessons<text:s/>learned<text:s/>this<text:s/>year<text:s/>and<text:s/>recommendations<text:s/>for<text:s/>the<text:s/>year<text:s/>ahead</text:span><text:span text:style-name="T590_2">.</text:span></text:p>
        <text:p text:style-name="P591"/>
        <text:p text:style-name="P592"><text:span text:style-name="T592_1">The<text:s/>main<text:s/>change<text:s/>during<text:s/>this review<text:s/>period<text:s/>was<text:s/>EGRISS’s<text:s/>successful<text:s/>transition<text:s/>to<text:s/>a<text:s/>fourth<text:s/>UN<text:s/>Statistical<text:s/>Commission<text:s/>mandate<text:s/>(2026–2030). The<text:s/>organisation<text:s/>expanded<text:s/>its<text:s/>membership,<text:s/>increased<text:s/>the<text:s/>reach<text:s/>of<text:s/>its<text:s/>capacity-building<text:s/>and<text:s/>communications<text:s/>products,<text:s/>launched new<text:s/>language versions<text:s/>of<text:s/>its<text:s/>e-learning<text:s/>course,<text:s/>developed<text:s/>a<text:s/>new<text:s/>training<text:s/>package<text:s/>for<text:s/>national<text:s/>statistical<text:s/>systems,<text:s/>and<text:s/>advanced<text:s/>methodological<text:s/>work<text:s/>on<text:s/>durable<text:s/>solutions,<text:s/>IDP<text:s/>exit<text:s/>measures<text:s/>and<text:s/>displacement<text:s/>statistics. </text:span></text:p>
        <text:p text:style-name="P593"/>
        <text:p text:style-name="P594"><text:span text:style-name="T594_1">New<text:s/>recommendations:</text:span></text:p>
        <text:p text:style-name="P595"/>
        <text:p text:style-name="P596"><text:span text:style-name="T596_1">While<text:s/>the<text:s/>success<text:s/>of<text:s/>this<text:s/>component<text:s/>of<text:s/>the<text:s/>programme<text:s/>against<text:s/>initial<text:s/>targets<text:s/>is<text:s/>not<text:s/></text:span><text:span text:style-name="T596_2">disputed,<text:s/>it<text:s/>would<text:s/>be<text:s/>reasonable<text:s/>to<text:s/>request<text:s/>the<text:s/>programme<text:s/>team<text:s/>to<text:s/>review<text:s/>whether<text:s/>the</text:span><text:span text:style-name="T596_3"><text:s/>level<text:s/>of<text:s/>ambition<text:s/>originally<text:s/>set<text:s/>for<text:s/>targets<text:s/>2<text:s/>and<text:s/>3<text:s/>was<text:s/></text:span><text:span text:style-name="T596_4">adequate</text:span><text:span text:style-name="T596_5">.<text:s/>If<text:s/>partners<text:s/>are<text:s/>able<text:s/>to<text:s/>substantially<text:s/>over-deliver<text:s/></text:span><text:span text:style-name="T596_6">in<text:s/>the<text:s/>region<text:s/>of<text:s/>3-5<text:s/>times<text:s/>initial<text:s/>targets,<text:s/>it<text:s/>is<text:s/>important<text:s/>FCDO<text:s/>understands<text:s/>wh</text:span><text:span text:style-name="T596_7">ether<text:s/>this<text:s/>was<text:s/>due<text:s/>to<text:s/>an<text:s/>exogenous<text:s/>catalytic<text:s/>factor,<text:s/></text:span><text:span text:style-name="T596_8">enhanced<text:s/>focus<text:s/>at<text:s/>a<text:s/>programme-level,<text:s/>or<text:s/>simply<text:s/>a<text:s/>reflection<text:s/>of<text:s/></text:span><text:span text:style-name="T596_9">not<text:s/>identifying<text:s/>a<text:s/>reasonable<text:s/>level<text:s/>of<text:s/>ambition<text:s/>from<text:s/>the<text:s/>outset</text:span><text:span text:style-name="T596_10">.</text:span><text:span text:style-name="T596_11"><text:s/>It<text:s/>is<text:s/>recommended<text:s/>that<text:s/></text:span><text:span text:style-name="T596_12">the<text:s/>programme<text:s/>team<text:s/>double-check<text:s/>future<text:s/>target<text:s/>numbers<text:s/>in<text:s/>detail<text:s/>with<text:s/>partners<text:s/>before<text:s/>committing<text:s/>at<text:s/>an<text:s/>agreement-level.</text:span></text:p>
        <text:p text:style-name="P597"/>
        <text:p text:style-name="P598"><text:span text:style-name="T598_1">Looking<text:s/>ahead,<text:s/>no<text:s/>major<text:s/>changes<text:s/>are<text:s/>proposed.<text:s/>EGRISS<text:s/>should<text:s/>focus<text:s/>on<text:s/>supporting<text:s/>implementation<text:s/>of<text:s/>statistical<text:s/>standards<text:s/>at<text:s/>country<text:s/>level,<text:s/>rolling<text:s/>out<text:s/>its<text:s/>new<text:s/>training<text:s/>package,<text:s/>strengthening<text:s/>regional<text:s/>capacity-building<text:s/>efforts,<text:s/>improving<text:s/>measurement<text:s/>of<text:s/>policy<text:s/>impact,<text:s/>and<text:s/>supporting<text:s/>uptake<text:s/>of<text:s/>statelessness<text:s/>statistics,<text:s/>which<text:s/>continue<text:s/>to<text:s/>lag<text:s/>behind<text:s/>refugee<text:s/>and<text:s/>IDP<text:s/>statistics.</text:span><text:span text:style-name="T598_2"><text:s/></text:span></text:p>
      </text:section>
      <text:section text:style-name="S2" text:name="S2">
        <text:h text:style-name="P599" text:outline-level="2"><text:span text:style-name="T599_1">D:<text:s/>VALUE<text:s/>FOR<text:s/>MONEY<text:s/></text:span></text:h>
        <text:p text:style-name="P600"/>
        <text:p text:style-name="P601"><text:span text:style-name="T601_1">Project-level<text:s/></text:span><text:span text:style-name="T601_2">VfM<text:s/>analysis:</text:span></text:p>
        <text:p text:style-name="P602"/>
        <text:p text:style-name="P603"/>
        <table:table table:style-name="Table24">
          <table:table-column table:style-name="Column93"/>
          <table:table-column table:style-name="Column94"/>
          <table:table-column table:style-name="Column95"/>
          <table:table-column table:style-name="Column96"/>
          <table:table-column table:style-name="Column97"/>
          <table:table-row table:style-name="Row87">
            <table:table-cell table:style-name="Cell281">
              <text:p text:style-name="P604"><text:span text:style-name="T604_1">Project</text:span></text:p>
            </table:table-cell>
            <table:table-cell table:style-name="Cell282">
              <text:p text:style-name="P605"><text:span text:style-name="T605_1">Economy</text:span></text:p>
            </table:table-cell>
            <table:table-cell table:style-name="Cell283">
              <text:p text:style-name="P606"><text:span text:style-name="T606_1">Efficiency</text:span></text:p>
            </table:table-cell>
            <table:table-cell table:style-name="Cell284">
              <text:p text:style-name="P607"><text:span text:style-name="T607_1">Effectiveness</text:span></text:p>
            </table:table-cell>
            <table:table-cell table:style-name="Cell285">
              <text:p text:style-name="P608"><text:span text:style-name="T608_1">Equity</text:span></text:p>
            </table:table-cell>
          </table:table-row>
          <table:table-row table:style-name="Row88">
            <table:table-cell table:style-name="Cell286">
              <text:p text:style-name="P609"><text:span text:style-name="T609_1">Asia<text:s/>Pacific<text:s/>Network<text:s/>of<text:s/>Refugees<text:s/>(APNOR)</text:span><text:span text:style-name="T609_2"> </text:span></text:p>
            </table:table-cell>
            <table:table-cell table:style-name="Cell287">
              <text:p text:style-name="P610"><text:span text:style-name="T610_1">Cost-conscious<text:s/>delivery:<text:s/>The<text:s/>project<text:s/>demonstrates<text:s/>economy<text:s/>through<text:s/>careful<text:s/>financial<text:s/>management,<text:s/>annual<text:s/>audit<text:s/>completion,<text:s/>and<text:s/>strengthened<text:s/>systems<text:s/>for<text:s/>reporting<text:s/>and<text:s/>audit<text:s/>readiness.</text:span></text:p>
              <text:p text:style-name="P611"/>
              <text:p text:style-name="P612"><text:span text:style-name="T612_1">Resource<text:s/>mobilisation:<text:s/>APNOR’s<text:s/>coaching<text:s/>and<text:s/>peer<text:s/>learning<text:s/>helped<text:s/>RLOs<text:s/>strengthen<text:s/>fundraising<text:s/>strategies,<text:s/>diversify<text:s/>funding<text:s/>sources<text:s/>and<text:s/>improve<text:s/>donor<text:s/>mapping.</text:span></text:p>
              <text:p text:style-name="P613"/>
              <text:p text:style-name="P614"><text:span text:style-name="T614_1">Strategic<text:s/>planning:<text:s/>APNOR’s<text:s/>2026–2030<text:s/>Strategic<text:s/>Plan<text:s/>used<text:s/>participatory<text:s/>design<text:s/>and<text:s/>stakeholder<text:s/>interviews<text:s/>to<text:s/>support<text:s/>evidence-based<text:s/>resource<text:s/>allocation.</text:span></text:p>
              <text:p text:style-name="P615"/>
            </table:table-cell>
            <table:table-cell table:style-name="Cell288">
              <text:p text:style-name="P616"><text:span text:style-name="T616_1">Streamlined<text:s/>processes:<text:s/>Small-group<text:s/>peer<text:s/>coaching<text:s/>enabled<text:s/>deeper<text:s/>engagement<text:s/>and<text:s/>more<text:s/>immediate<text:s/>application<text:s/>of<text:s/>learning.</text:span></text:p>
              <text:p text:style-name="P617"/>
              <text:p text:style-name="P618"><text:span text:style-name="T618_1">Systems-level<text:s/>influence:<text:s/>APNOR<text:s/>shifted<text:s/>from<text:s/>individual<text:s/>mentoring<text:s/>to<text:s/>broader<text:s/>policy<text:s/>influence,<text:s/>supporting<text:s/>the<text:s/>integration<text:s/>of<text:s/>MRP<text:s/>across<text:s/>due<text:s/>diligence<text:s/>and<text:s/>localisation<text:s/>processes.</text:span></text:p>
              <text:p text:style-name="P619"/>
              <text:p text:style-name="P620"><text:span text:style-name="T620_1">Operational<text:s/>coordination:<text:s/>APNOR<text:s/>strengthened<text:s/>coordination<text:s/>and<text:s/>operational<text:s/>functions,<text:s/>improving<text:s/>alignment<text:s/>across<text:s/>delivery,<text:s/>partnerships<text:s/>and<text:s/>donor<text:s/>engagement.</text:span></text:p>
            </table:table-cell>
            <table:table-cell table:style-name="Cell289">
              <text:p text:style-name="P621"><text:span text:style-name="T621_1">Capacity<text:s/>strengthening:<text:s/>The<text:s/>Skills<text:s/>Enhancement<text:s/>Program<text:s/>and<text:s/>peer<text:s/>learning<text:s/>sessions<text:s/>increased<text:s/>confidence,<text:s/>critical<text:s/>thinking<text:s/>and<text:s/>practical<text:s/>application<text:s/>among<text:s/>refugee<text:s/>leaders.</text:span></text:p>
              <text:p text:style-name="P622"/>
              <text:p text:style-name="P623"><text:span text:style-name="T623_1">Impactful<text:s/>advocacy:<text:s/>APNOR’s<text:s/>advocacy<text:s/>reached<text:s/>more<text:s/>than<text:s/>15<text:s/>countries<text:s/>and<text:s/>contributed<text:s/>to<text:s/>policy<text:s/>uptake<text:s/>of<text:s/>MRP<text:s/>across<text:s/>multiple<text:s/>governments.</text:span></text:p>
              <text:p text:style-name="P624"/>
              <text:p text:style-name="P625"><text:span text:style-name="T625_1">Sustained<text:s/>outcomes:<text:s/>UK-supported<text:s/>RLOs<text:s/>continued<text:s/>activities<text:s/>post-grant,<text:s/>with<text:s/>participant<text:s/>feedback<text:s/>highlighting<text:s/>the<text:s/>value<text:s/>of<text:s/>peer<text:s/>support,<text:s/>mentoring<text:s/>and<text:s/>practical<text:s/>learning.</text:span></text:p>
            </table:table-cell>
            <table:table-cell table:style-name="Cell290">
              <text:p text:style-name="P626"><text:span text:style-name="T626_1">Inclusive<text:s/>leadership:<text:s/>The<text:s/>project<text:s/>prioritised<text:s/>diverse<text:s/>leadership,<text:s/>including<text:s/>women-led<text:s/>spaces,<text:s/>and<text:s/>supported<text:s/>representation<text:s/>across<text:s/>geographies<text:s/>and<text:s/>lived<text:s/>experiences.</text:span></text:p>
              <text:p text:style-name="P627"/>
              <text:p text:style-name="P628"><text:span text:style-name="T628_1">Participatory<text:s/>design:<text:s/>APNOR<text:s/>recruited<text:s/>refugee<text:s/>advisors<text:s/>from<text:s/>across<text:s/>the<text:s/>region<text:s/>to<text:s/>inform<text:s/>the<text:s/>strategic<text:s/>plan<text:s/>and<text:s/>keep<text:s/>refugee<text:s/>leadership<text:s/>central<text:s/>to<text:s/>decision-making.</text:span></text:p>
              <text:p text:style-name="P629"/>
              <text:p text:style-name="P630"><text:span text:style-name="T630_1">Accessible<text:s/>funding:<text:s/>Activities<text:s/>strengthened<text:s/>investment<text:s/>readiness<text:s/>and<text:s/>collective<text:s/>positioning<text:s/>of<text:s/>RLOs<text:s/>in<text:s/>global<text:s/>advocacy<text:s/>and<text:s/>funding<text:s/>discussions.</text:span></text:p>
              <text:p text:style-name="P631"/>
              <text:p text:style-name="P632"><text:span text:style-name="T632_1">Global<text:s/>reach:<text:s/>Advocacy<text:s/>and<text:s/>capacity<text:s/>strengthening<text:s/>activities<text:s/>reached<text:s/>diverse<text:s/>contexts<text:s/>across<text:s/>Asia-Pacific<text:s/>and<text:s/>beyond.</text:span></text:p>
            </table:table-cell>
          </table:table-row>
          <table:table-row table:style-name="Row89">
            <table:table-cell table:style-name="Cell291">
              <text:p text:style-name="P633"><text:span text:style-name="T633_1">Global<text:s/>Campaign<text:s/>for<text:s/>Equal<text:s/>Nationality<text:s/></text:span><text:span text:style-name="T633_2">rights<text:s/>(GCENR)</text:span><text:span text:style-name="T633_3"> </text:span></text:p>
            </table:table-cell>
            <table:table-cell table:style-name="Cell292">
              <text:p text:style-name="P634"><text:span text:style-name="T634_1">GCENR<text:s/>secured<text:s/>co-sponsorship<text:s/>and<text:s/>funding<text:s/>support<text:s/>from<text:s/>UNHCR,<text:s/>UN<text:s/>Women,<text:s/>and<text:s/>the<text:s/>IPU<text:s/>for<text:s/>the<text:s/>African<text:s/>Regional<text:s/>Convening,<text:s/>with<text:s/>IPU’s<text:s/>participation<text:s/>supporting<text:s/>MP<text:s/>participation,<text:s/>and<text:s/>UN<text:s/>agencies<text:s/>involvement<text:s/>encouraging<text:s/></text:span><text:span text:style-name="T634_2">participation<text:s/>by<text:s/>high<text:s/>level<text:s/>government<text:s/>representatives.</text:span></text:p>
            </table:table-cell>
            <table:table-cell table:style-name="Cell293">
              <text:p text:style-name="P635"><text:span text:style-name="T635_1">Supported<text:s/>by<text:s/>GCENR’s<text:s/>model<text:s/>of<text:s/>using<text:s/>modest<text:s/>grants<text:s/>and<text:s/>technical<text:s/>assistance<text:s/>to<text:s/>leverage<text:s/>partner<text:s/>networks,<text:s/>UN<text:s/>agency<text:s/>collaboration,<text:s/>parliamentary<text:s/>engagement,<text:s/>and<text:s/>government<text:s/>dialogue.</text:span></text:p>
            </table:table-cell>
            <table:table-cell table:style-name="Cell294">
              <text:p text:style-name="P636"><text:span text:style-name="T636_1">GCENR<text:s/>is<text:s/>demonstrating<text:s/>strong<text:s/>progress<text:s/>towards<text:s/>its<text:s/>objective<text:s/>of<text:s/>advancing<text:s/>gender-equal<text:s/>nationality<text:s/>rights<text:s/>through<text:s/>a<text:s/>combination<text:s/>of<text:s/>capacity<text:s/>building,<text:s/>evidence<text:s/>generation<text:s/>and<text:s/>high-level<text:s/>advocacy.<text:s/>National<text:s/>partners<text:s/></text:span><text:span text:style-name="T636_2">report<text:s/>stronger<text:s/>capacity,<text:s/>expanded<text:s/>coalitions<text:s/>and<text:s/>increased<text:s/>engagement<text:s/>with<text:s/>governments,<text:s/>while<text:s/>several<text:s/>target<text:s/>countries<text:s/>appear<text:s/>increasingly<text:s/>well<text:s/>positioned<text:s/>to<text:s/>pursue<text:s/>reform.<text:s/></text:span></text:p>
              <text:p text:style-name="P637"/>
              <text:p text:style-name="P638"><text:span text:style-name="T638_1">The<text:s/>programme<text:s/>has<text:s/>helped<text:s/>elevate<text:s/>gender-discriminatory<text:s/>nationality<text:s/>laws<text:s/>as<text:s/>a<text:s/>policy<text:s/>issue<text:s/>at<text:s/>national,<text:s/>regional<text:s/>and<text:s/>global<text:s/>levels,<text:s/>contributing<text:s/>to<text:s/>concrete<text:s/>government<text:s/>commitments,<text:s/>strengthened<text:s/>dialogue<text:s/>on<text:s/>reform,<text:s/>and<text:s/>practical<text:s/>outcomes<text:s/>such<text:s/>as<text:s/>increased<text:s/>recognition<text:s/>of<text:s/>nationality<text:s/>rights<text:s/>and<text:s/>sustained<text:s/>advocacy<text:s/>coalitions.</text:span></text:p>
            </table:table-cell>
            <table:table-cell table:style-name="Cell295">
              <text:p text:style-name="P639"><text:span text:style-name="T639_1">Equity<text:s/>is<text:s/>central<text:s/>to<text:s/>the<text:s/>programme<text:s/>design<text:s/>because<text:s/>activities<text:s/>address<text:s/>gender-discriminatory<text:s/>legal<text:s/>frameworks<text:s/>that<text:s/>affect<text:s/>women,<text:s/>children,<text:s/>men,<text:s/>boys,<text:s/>those<text:s/>at<text:s/>risk<text:s/>of<text:s/>GBV,<text:s/>and<text:s/>stateless<text:s/>communities.<text:s/>GCENR<text:s/>activities<text:s/>are<text:s/>shaped<text:s/>by<text:s/></text:span><text:span text:style-name="T639_2">ongoing<text:s/>discussion<text:s/>and<text:s/>input<text:s/>from<text:s/>persons<text:s/>directly<text:s/>impacted<text:s/>by<text:s/>these<text:s/>discriminatory<text:s/>laws<text:s/>and<text:s/>civil<text:s/>society<text:s/>organisations<text:s/>working<text:s/>with<text:s/>these<text:s/>communities.</text:span></text:p>
            </table:table-cell>
          </table:table-row>
          <table:table-row table:style-name="Row90">
            <table:table-cell table:style-name="Cell296">
              <text:p text:style-name="P640"><text:span text:style-name="T640_1">Inclusion<text:s/>Support<text:s/>Programme<text:s/>for<text:s/>Refugee<text:s/>Education<text:s/>(INSPIRE)</text:span><text:span text:style-name="T640_2"> </text:span></text:p>
            </table:table-cell>
            <table:table-cell table:style-name="Cell297">
              <text:p text:style-name="P641"><text:span text:style-name="T641_1">INSPIRE<text:s/>uses<text:s/>technical<text:s/>assistance<text:s/>to<text:s/>influence<text:s/>larger<text:s/>education<text:s/>investments<text:s/>and<text:s/>government<text:s/>systems.<text:s/>INSPIRE<text:s/>has<text:s/>acquired<text:s/>$229m<text:s/>in<text:s/>leveraged<text:s/>funds<text:s/>and<text:s/>$8.1bn<text:s/>in<text:s/>influenced<text:s/>funds.<text:s/>Country<text:s/>grants<text:s/>leverage<text:s/>nearly<text:s/>$160<text:s/>million<text:s/>in<text:s/>project<text:s/>financing<text:s/>from<text:s/>the<text:s/>IDA<text:s/>Window<text:s/>for<text:s/>Host<text:s/>Communities<text:s/>and<text:s/>Refugees,<text:s/></text:span><text:span text:style-name="T641_2">to</text:span><text:span text:style-name="T641_3"><text:s/>support<text:s/>reforms<text:s/>and<text:s/>interventions<text:s/>to<text:s/>make<text:s/>education<text:s/>systems<text:s/>more<text:s/>inclusive<text:s/>of<text:s/>refugee<text:s/>children.</text:span></text:p>
            </table:table-cell>
            <table:table-cell table:style-name="Cell298">
              <text:p text:style-name="P642"><text:span text:style-name="T642_1">Ethiopia<text:s/>INSPIRE<text:s/>grant<text:s/>is<text:s/>supporting<text:s/>skills<text:s/>training<text:s/>for<text:s/>refugees.<text:s/>This<text:s/>leverages<text:s/>the<text:s/>Government’s<text:s/>Education<text:s/>and<text:s/>Skills<text:s/>for<text:s/>Employability<text:s/>Project<text:s/>financed<text:s/>by<text:s/>the<text:s/>World<text:s/>Bank.<text:s/>The<text:s/>project<text:s/>focuses<text:s/>on<text:s/>equipping<text:s/>more<text:s/>than<text:s/>200,000<text:s/>young<text:s/>people<text:s/>with<text:s/>practical,<text:s/>industry-relevant<text:s/>skills<text:s/>to<text:s/>enhance<text:s/>their<text:s/>employability<text:s/>and<text:s/>entrepreneurial<text:s/>potential.<text:s/>INSPIRE<text:s/>complements<text:s/>the<text:s/>project<text:s/>by<text:s/>providing<text:s/>TA<text:s/>to<text:s/>enable<text:s/>the<text:s/>project<text:s/>to<text:s/>also<text:s/>benefit<text:s/>refugees<text:s/>and<text:s/>host<text:s/>communities.<text:s/>The<text:s/>TA<text:s/>supported<text:s/>the<text:s/>identification<text:s/>of<text:s/>skills<text:s/>gaps<text:s/>of<text:s/>refugees<text:s/>and<text:s/>host<text:s/>community<text:s/>youth,<text:s/>and<text:s/>identification<text:s/>of<text:s/>specific<text:s/>training<text:s/>courses<text:s/>that<text:s/>enhance<text:s/>employability<text:s/>of<text:s/>refugees.</text:span></text:p>
            </table:table-cell>
            <table:table-cell table:style-name="Cell299">
              <text:p text:style-name="P643"><text:span text:style-name="T643_1">INSPIRE<text:s/>has<text:s/>met<text:s/>or<text:s/>exceeded<text:s/>all<text:s/>reviewed<text:s/>output<text:s/>and<text:s/>outcome<text:s/>milestones,<text:s/>reaching<text:s/>196,000<text:s/>direct<text:s/>beneficiaries<text:s/>and<text:s/>supporting<text:s/>all<text:s/>five<text:s/>WHR-eligible<text:s/>countries<text:s/>prioritising<text:s/>refugee<text:s/>education.<text:s/>Its<text:s/>combination<text:s/>of<text:s/>global<text:s/>knowledge<text:s/>products,<text:s/>peer<text:s/>learning<text:s/>and<text:s/>country-level<text:s/>technical<text:s/>assistance<text:s/>is<text:s/>contributing<text:s/>to<text:s/>policy<text:s/>reform<text:s/>and<text:s/>implementation<text:s/>planning<text:s/>across<text:s/>15<text:s/>refugee-hosting<text:s/>countries.<text:s/></text:span></text:p>
              <text:p text:style-name="P644"/>
              <text:p text:style-name="P645"><text:span text:style-name="T645_1">Evidence<text:s/>suggests<text:s/>INSPIRE<text:s/>is<text:s/>successfully<text:s/>influencing<text:s/>broader<text:s/>education<text:s/>systems<text:s/>and<text:s/>financing<text:s/>decisions,<text:s/>helping<text:s/>governments<text:s/>move<text:s/>from<text:s/>parallel<text:s/>refugee<text:s/>education<text:s/>arrangements<text:s/>towards<text:s/>more<text:s/>sustainable<text:s/>inclusion<text:s/>within<text:s/>national<text:s/>systems.</text:span></text:p>
            </table:table-cell>
            <table:table-cell table:style-name="Cell300">
              <text:p text:style-name="P646"><text:span text:style-name="T646_1">Equity<text:s/>is<text:s/>central<text:s/>given<text:s/>the<text:s/>focus<text:s/>on<text:s/>integrating<text:s/>refugees<text:s/>into<text:s/>public<text:s/>education<text:s/>systems,<text:s/>including<text:s/>attention<text:s/>to<text:s/>gender,<text:s/>disability,<text:s/>psychosocial<text:s/>support,<text:s/>and<text:s/>language<text:s/>barriers.<text:s/>In<text:s/>Rwanda,<text:s/>INSPIRE<text:s/>has<text:s/>been<text:s/>supporting<text:s/>a<text:s/>study<text:s/>of<text:s/>the<text:s/>landscape<text:s/>of<text:s/>refugee<text:s/>education<text:s/>in<text:s/>sample<text:s/>host<text:s/>schools.<text:s/>The<text:s/>study<text:s/>will<text:s/>explore<text:s/>the<text:s/>intersection<text:s/>of<text:s/>gender<text:s/>and<text:s/>refugees<text:s/>and<text:s/>how<text:s/>challenges<text:s/>to<text:s/>education<text:s/>are<text:s/>perceived.<text:s/>Findings<text:s/>will<text:s/>be<text:s/>used<text:s/>to<text:s/>draft<text:s/>policy<text:s/>briefs<text:s/>summarising<text:s/>the<text:s/>evidence<text:s/>and<text:s/>make<text:s/>recommendations<text:s/>that<text:s/>will<text:s/>be<text:s/>used<text:s/>for<text:s/>dialogue<text:s/>with<text:s/>government<text:s/>actors.<text:s/>Findings<text:s/>will<text:s/>inform<text:s/>the<text:s/>adaptation<text:s/>and<text:s/>piloting<text:s/>of<text:s/>gender<text:s/>sensitive<text:s/>teaching<text:s/>and<text:s/>learning<text:s/>modules.</text:span></text:p>
            </table:table-cell>
          </table:table-row>
          <table:table-row table:style-name="Row91">
            <table:table-cell table:style-name="Cell301">
              <text:p text:style-name="P647"><text:span text:style-name="T647_1">Global<text:s/>Concessional<text:s/>Financing<text:s/>Facility<text:s/>(GCFF)</text:span><text:span text:style-name="T647_2"> </text:span></text:p>
            </table:table-cell>
            <table:table-cell table:style-name="Cell302">
              <text:p text:style-name="P648"><text:span text:style-name="T648_1">Leverage<text:s/>Ratio:<text:s/>GCFF<text:s/>achieves<text:s/>economy<text:s/>by<text:s/>mobilizing<text:s/>$8.5<text:s/>in<text:s/>concessional<text:s/>MDB<text:s/>financing<text:s/>for<text:s/>every<text:s/>$1<text:s/>in<text:s/>grant<text:s/>funding,<text:s/>maximizing<text:s/>the<text:s/>purchasing<text:s/>power<text:s/>of<text:s/>donor<text:s/>contributions.</text:span></text:p>
              <text:p text:style-name="P649"/>
              <text:p text:style-name="P650"><text:span text:style-name="T650_1">Cost<text:s/>Reduction:<text:s/>By<text:s/>reducing<text:s/>loan<text:s/>pricing<text:s/>for<text:s/>middle-income<text:s/>countries,<text:s/>GCFF<text:s/>enables<text:s/>affordable<text:s/>access<text:s/>to<text:s/>development<text:s/>finance,<text:s/>avoiding<text:s/>the<text:s/>higher<text:s/>costs<text:s/>of<text:s/>commercial<text:s/>borrowing.</text:span></text:p>
              <text:p text:style-name="P651"/>
              <text:p text:style-name="P652"><text:span text:style-name="T652_1">Shared<text:s/>Infrastructure:<text:s/>Investments<text:s/>in<text:s/>infrastructure<text:s/>(roads,<text:s/>water,<text:s/>schools,<text:s/>hospitals)<text:s/>benefit<text:s/>both<text:s/>refugees<text:s/>and<text:s/>host<text:s/>communities,<text:s/>spreading<text:s/>costs<text:s/>across<text:s/>larger<text:s/>populations<text:s/>and<text:s/>avoiding<text:s/>duplication.</text:span></text:p>
            </table:table-cell>
            <table:table-cell table:style-name="Cell303">
              <text:p text:style-name="P653"><text:span text:style-name="T653_1">Integration<text:s/>into<text:s/>National<text:s/>Systems:<text:s/>GCFF<text:s/>funds<text:s/>support<text:s/>the<text:s/>integration<text:s/>of<text:s/>refugees<text:s/>into<text:s/>national<text:s/>health,<text:s/>education,<text:s/>housing,<text:s/>and<text:s/>job<text:s/>systems,<text:s/>reducing<text:s/>fragmentation<text:s/>and<text:s/>inefficiency<text:s/>from<text:s/>parallel<text:s/>humanitarian<text:s/>structures.</text:span></text:p>
              <text:p text:style-name="P654"/>
              <text:p text:style-name="P655"><text:span text:style-name="T655_1">Project<text:s/>Target<text:s/>Achievement:<text:s/>73%<text:s/>of<text:s/>project-level<text:s/>targets<text:s/>are<text:s/>met<text:s/>or<text:s/>surpassed,<text:s/>indicating<text:s/>efficient<text:s/>use<text:s/>of<text:s/>resources<text:s/>to<text:s/>achieve<text:s/>intended<text:s/>outputs.</text:span></text:p>
              <text:p text:style-name="P656"/>
              <text:p text:style-name="P657"><text:span text:style-name="T657_1">Technical<text:s/>Inputs:<text:s/>95%<text:s/>of<text:s/>Implementation<text:s/>Support<text:s/>Agency<text:s/>(ISA)<text:s/>operations<text:s/>benefit<text:s/>from<text:s/>technical<text:s/>input<text:s/>on<text:s/>project<text:s/>design,<text:s/>ensuring<text:s/>efficient<text:s/>project<text:s/>preparation<text:s/>and<text:s/>delivery.</text:span></text:p>
            </table:table-cell>
            <table:table-cell table:style-name="Cell304">
              <text:p text:style-name="P658"><text:span text:style-name="T658_1">Beneficiary<text:s/>Reach:<text:s/>GCFF-supported<text:s/>operations<text:s/>have<text:s/>reached<text:s/>over<text:s/>18<text:s/>million<text:s/>direct<text:s/>beneficiaries,<text:s/>including<text:s/>6.8<text:s/>million<text:s/>refugees<text:s/>and<text:s/>9<text:s/>million<text:s/>host<text:s/>community<text:s/>members.</text:span></text:p>
              <text:p text:style-name="P659"/>
              <text:p text:style-name="P660"><text:span text:style-name="T660_1">Policy<text:s/>Impact:<text:s/>34<text:s/>policy<text:s/>measures<text:s/>have<text:s/>been<text:s/>supported,<text:s/>expanding<text:s/>rights<text:s/>and<text:s/>protections<text:s/>for<text:s/>refugees<text:s/>and<text:s/>host<text:s/>communities<text:s/>(e.g.<text:s/>legal<text:s/>status,<text:s/>right<text:s/>to<text:s/>work,<text:s/>access<text:s/>to<text:s/>social<text:s/>protection).</text:span></text:p>
              <text:p text:style-name="P661"/>
              <text:p text:style-name="P662"><text:span text:style-name="T662_1">Health<text:s/>&amp;<text:s/>Education<text:s/>Outcomes:<text:s/>More<text:s/>than<text:s/>2.8<text:s/>million<text:s/>people<text:s/>received<text:s/>essential<text:s/>health/nutrition<text:s/>services;<text:s/>516,000<text:s/>benefited<text:s/>from<text:s/>improved<text:s/>education<text:s/>quality;<text:s/>2.6<text:s/>million<text:s/>refugees<text:s/>granted<text:s/>legal<text:s/>status.</text:span></text:p>
              <text:p text:style-name="P663"/>
              <text:p text:style-name="P664"><text:span text:style-name="T664_1">Stakeholder<text:s/>Perception:<text:s/>83%<text:s/>of<text:s/>stakeholders<text:s/>rate<text:s/>GCFF<text:s/>highly<text:s/>for<text:s/>innovation,<text:s/>convening<text:s/>power,<text:s/>catalytic<text:s/>support,<text:s/>and<text:s/>impact.</text:span></text:p>
            </table:table-cell>
            <table:table-cell table:style-name="Cell305">
              <text:p text:style-name="P665"><text:span text:style-name="T665_1">Inclusive<text:s/>Targeting:<text:s/>GCFF<text:s/>projects<text:s/>explicitly<text:s/>target<text:s/>both<text:s/>refugees<text:s/>and<text:s/>host<text:s/>communities,<text:s/>ensuring<text:s/>that<text:s/>vulnerable<text:s/>groups<text:s/>benefit<text:s/>from<text:s/>improved<text:s/>services<text:s/>and<text:s/>opportunities.</text:span></text:p>
              <text:p text:style-name="P666"/>
              <text:p text:style-name="P667"><text:span text:style-name="T667_1">Gender<text:s/>Equity:<text:s/>43%<text:s/>of<text:s/>total<text:s/>beneficiaries<text:s/>are<text:s/>female;<text:s/>projects<text:s/>often<text:s/>include<text:s/>gender-specific<text:s/>targets<text:s/>(e.g.,<text:s/>Armenia’s<text:s/>housing<text:s/>projects<text:s/>require<text:s/>at<text:s/>least<text:s/>20%<text:s/>of<text:s/>mortgages<text:s/>to<text:s/>benefit<text:s/>female-headed<text:s/>households).</text:span></text:p>
              <text:p text:style-name="P668"/>
              <text:p text:style-name="P669"><text:span text:style-name="T669_1">Legal<text:s/>and<text:s/>Social<text:s/>Inclusion:<text:s/>Policy<text:s/>reforms<text:s/>expand<text:s/>access<text:s/>to<text:s/>legal<text:s/>status,<text:s/>work<text:s/>permits,<text:s/>and<text:s/>social<text:s/>protection<text:s/>for<text:s/>refugees,<text:s/>promoting<text:s/>equitable<text:s/>inclusion<text:s/>in<text:s/>national<text:s/>systems.</text:span></text:p>
              <text:p text:style-name="P670"/>
              <text:p text:style-name="P671"><text:span text:style-name="T671_1">Geographic<text:s/>Equity:<text:s/>Projects<text:s/>are<text:s/>implemented<text:s/>across<text:s/>multiple<text:s/>countries<text:s/>and<text:s/>regions,<text:s/>including<text:s/>those<text:s/>with<text:s/>high<text:s/>refugee-to-population<text:s/>ratios<text:s/>and<text:s/>significant<text:s/>vulnerability.</text:span></text:p>
            </table:table-cell>
          </table:table-row>
          <table:table-row table:style-name="Row92">
            <table:table-cell table:style-name="Cell306">
              <text:p text:style-name="P672"><text:span text:style-name="T672_1">Internal<text:s/>Displacement<text:s/>Solutions<text:s/>Fund<text:s/>(IDSF)</text:span><text:span text:style-name="T672_2"> </text:span></text:p>
            </table:table-cell>
            <table:table-cell table:style-name="Cell307">
              <text:p text:style-name="P673"><text:span text:style-name="T673_1">Economy<text:s/>is<text:s/>evidenced<text:s/>through<text:s/>the<text:s/>Fund's<text:s/>use<text:s/>of<text:s/>a<text:s/>multi-partner<text:s/>trust<text:s/>fund<text:s/>model<text:s/>that<text:s/>pools<text:s/>donor<text:s/>resources<text:s/>and<text:s/>deploys<text:s/>relatively<text:s/>small<text:s/>catalytic<text:s/>investments<text:s/>to<text:s/>address<text:s/>critical<text:s/>policy,<text:s/>governance<text:s/>and<text:s/>financing<text:s/>constraints.</text:span></text:p>
            </table:table-cell>
            <table:table-cell table:style-name="Cell308">
              <text:p text:style-name="P674"><text:span text:style-name="T674_1">Efficiency<text:s/>is<text:s/>demonstrated<text:s/>by<text:s/>translating<text:s/>$27.2<text:s/>million<text:s/>in<text:s/>donor<text:s/>contributions<text:s/>into<text:s/>support<text:s/>for<text:s/>ten<text:s/>country<text:s/>programmes<text:s/>and<text:s/>a<text:s/>portfolio-wide<text:s/>mobilisation<text:s/>effect<text:s/>of<text:s/>approximately<text:s/>$168<text:s/></text:span><text:span text:style-name="T674_2">per</text:span><text:span text:style-name="T674_3"><text:s/>every<text:s/>$1<text:s/>invested.</text:span></text:p>
            </table:table-cell>
            <table:table-cell table:style-name="Cell309">
              <text:p text:style-name="P675"><text:span text:style-name="T675_1">Effectiveness<text:s/>is<text:s/>evidenced<text:s/>by<text:s/>the<text:s/>Fund<text:s/>exceeding<text:s/>its<text:s/>output<text:s/>targets,<text:s/>strengthening<text:s/>displacement<text:s/>governance<text:s/>and<text:s/>data<text:s/>systems<text:s/>in<text:s/>multiple<text:s/>countries,<text:s/>and<text:s/>helping<text:s/>unlock<text:s/>substantial<text:s/>downstream<text:s/>investments.</text:span></text:p>
            </table:table-cell>
            <table:table-cell table:style-name="Cell310">
              <text:p text:style-name="P676"><text:span text:style-name="T676_1">Equity<text:s/>remains<text:s/>central<text:s/>to<text:s/>the<text:s/>Fund's<text:s/>approach,<text:s/>with<text:s/>all<text:s/>programmes<text:s/>contributing<text:s/>significantly<text:s/>to<text:s/>gender<text:s/>equality<text:s/>and<text:s/>women’s<text:s/>empowerment<text:s/>and<text:s/>strong<text:s/>emphasis<text:s/>on<text:s/>participation<text:s/>of<text:s/>IDPs<text:s/>and<text:s/>host<text:s/>communities<text:s/>in<text:s/>solutions<text:s/>planning.</text:span></text:p>
            </table:table-cell>
          </table:table-row>
          <table:table-row table:style-name="Row93">
            <table:table-cell table:style-name="Cell311">
              <text:p text:style-name="P677"><text:span text:style-name="T677_1">Migration<text:s/>Multi-Partner<text:s/></text:span><text:span text:style-name="T677_2">Trust<text:s/>Fund<text:s/>(MMPTF)</text:span><text:span text:style-name="T677_3"> </text:span></text:p>
            </table:table-cell>
            <table:table-cell table:style-name="Cell312">
              <text:p text:style-name="P678"><text:span text:style-name="T678_1">The<text:s/>Fund<text:s/>continues<text:s/>to<text:s/>leverage<text:s/>pooled<text:s/>multilateral<text:s/>financing<text:s/>and<text:s/>UN<text:s/>joint<text:s/>programming<text:s/>structures,<text:s/></text:span><text:span text:style-name="T678_2">reducing<text:s/>duplication<text:s/>and<text:s/>transaction<text:s/>costs<text:s/>associated<text:s/>with<text:s/>multiple<text:s/>standalone<text:s/>interventions.<text:s/></text:span></text:p>
              <text:p text:style-name="P679"/>
              <text:p text:style-name="P680"><text:span text:style-name="T680_1">Strong<text:s/>demand<text:s/>for<text:s/>funding,<text:s/>reflected<text:s/>in<text:s/>a<text:s/>substantial<text:s/>pipeline<text:s/>of<text:s/>approved<text:s/>programmes,<text:s/>suggests<text:s/>resources<text:s/>are<text:s/>being<text:s/>directed<text:s/>towards<text:s/>areas<text:s/>of<text:s/>identified<text:s/>country<text:s/>need.</text:span></text:p>
            </table:table-cell>
            <table:table-cell table:style-name="Cell313">
              <text:p text:style-name="P681"><text:span text:style-name="T681_1">MMPTF<text:s/>maintains<text:s/>a<text:s/>whole-of-government<text:s/>and<text:s/>whole-of-society<text:s/>delivery<text:s/>model,<text:s/>with<text:s/>all<text:s/>Joint<text:s/></text:span><text:span text:style-name="T681_2">Programmes<text:s/>engaging<text:s/>multiple<text:s/>government<text:s/>entities<text:s/>and<text:s/>90%<text:s/>engaging<text:s/>non-government<text:s/>stakeholders,<text:s/>supporting<text:s/>coordinated<text:s/>implementation.</text:span></text:p>
              <text:p text:style-name="P682"/>
              <text:p text:style-name="P683"><text:span text:style-name="T683_1">The<text:s/>establishment<text:s/>of<text:s/>the<text:s/>Technical<text:s/>Support<text:s/>Window<text:s/>should<text:s/>improve<text:s/>coherence<text:s/>between<text:s/>financing,<text:s/>technical<text:s/>assistance<text:s/>and<text:s/>knowledge-sharing<text:s/>functions.</text:span></text:p>
            </table:table-cell>
            <table:table-cell table:style-name="Cell314">
              <text:p text:style-name="P684"><text:span text:style-name="T684_1">MMPTF<text:s/>met<text:s/>or<text:s/>exceeded<text:s/>all<text:s/>relevant<text:s/>Outcome<text:s/>5<text:s/>targets<text:s/>and<text:s/>continued<text:s/>to<text:s/>support<text:s/>migration<text:s/></text:span><text:span text:style-name="T684_2">governance<text:s/>reforms<text:s/>aligned<text:s/>with<text:s/>GCM<text:s/>principles.</text:span></text:p>
              <text:p text:style-name="P685"/>
              <text:p text:style-name="P686"><text:span text:style-name="T686_1">Country-level<text:s/>evidence<text:s/>from<text:s/>MENA<text:s/>and<text:s/>Türkiye<text:s/>demonstrates<text:s/>progress<text:s/>from<text:s/>activities<text:s/>to<text:s/>institutional<text:s/>and<text:s/>policy<text:s/>change.</text:span></text:p>
            </table:table-cell>
            <table:table-cell table:style-name="Cell315">
              <text:p text:style-name="P687"><text:span text:style-name="T687_1">All<text:s/>Joint<text:s/>Programmes<text:s/>included<text:s/>consultation<text:s/>with<text:s/>migrants<text:s/>or<text:s/>migration-affected<text:s/>communities,<text:s/></text:span><text:span text:style-name="T687_2">supporting<text:s/>inclusive<text:s/>approaches<text:s/>to<text:s/>migration<text:s/>governance.</text:span></text:p>
              <text:p text:style-name="P688"/>
              <text:p text:style-name="P689"><text:span text:style-name="T689_1">The<text:s/>Fund's<text:s/>whole-of-society<text:s/>model<text:s/>helps<text:s/>ensure<text:s/>participation<text:s/>by<text:s/>government,<text:s/>civil<text:s/>society<text:s/>and<text:s/>affected<text:s/>populations.</text:span></text:p>
            </table:table-cell>
          </table:table-row>
          <table:table-row table:style-name="Row94">
            <table:table-cell table:style-name="Cell316">
              <text:p text:style-name="P690"><text:span text:style-name="T690_1">UNHCR<text:s/>support<text:s/>for<text:s/>refugee<text:s/>inclusion<text:s/>at<text:s/>the<text:s/>GRF<text:s/>PRM</text:span><text:span text:style-name="T690_2"> </text:span></text:p>
            </table:table-cell>
            <table:table-cell table:style-name="Cell317">
              <text:p text:style-name="P691"><text:span text:style-name="T691_1">Funding<text:s/>was<text:s/>concentrated<text:s/>on<text:s/>targeted<text:s/>support<text:s/>measures,<text:s/>including<text:s/>training,<text:s/>participation<text:s/>support<text:s/>and<text:s/>logistical<text:s/>assistance,<text:s/>enabling<text:s/>refugee<text:s/>and<text:s/>stateless<text:s/>participants<text:s/>to<text:s/>engage<text:s/>in<text:s/>GRF<text:s/>processes.</text:span></text:p>
              <text:p text:style-name="P692"/>
              <text:p text:style-name="P693"><text:span text:style-name="T693_1">Donor<text:s/>funding<text:s/>was<text:s/>reported<text:s/>as<text:s/>central<text:s/>to<text:s/>enabling<text:s/>participation<text:s/>that<text:s/>would<text:s/>otherwise<text:s/>face<text:s/>significant<text:s/>financial<text:s/>and<text:s/>practical<text:s/>barriers.</text:span></text:p>
            </table:table-cell>
            <table:table-cell table:style-name="Cell318">
              <text:p text:style-name="P694"><text:span text:style-name="T694_1">Training<text:s/>and<text:s/>support<text:s/>activities<text:s/>were<text:s/>delivered<text:s/>at<text:s/>scale,<text:s/>reaching<text:s/>152<text:s/>participants<text:s/>across<text:s/>six<text:s/>language<text:s/>cohorts<text:s/>while<text:s/>achieving<text:s/>high<text:s/>satisfaction<text:s/>ratings.<text:s/>Comprehensive<text:s/>preparation,<text:s/>travel,<text:s/>interpretation<text:s/>and<text:s/>logistical<text:s/>support<text:s/>contributed<text:s/>to<text:s/>strong<text:s/>participation<text:s/>outcomes<text:s/>and<text:s/>positive<text:s/>beneficiary<text:s/>feedback.</text:span></text:p>
            </table:table-cell>
            <table:table-cell table:style-name="Cell319">
              <text:p text:style-name="P695"><text:span text:style-name="T695_1">The<text:s/>programme<text:s/>exceeded<text:s/>targets<text:s/>for<text:s/>meaningful<text:s/>participation<text:s/>(69.6%<text:s/>against<text:s/>50%)<text:s/>and<text:s/>refugee<text:s/>satisfaction<text:s/>with<text:s/>support<text:s/>(4.1/5<text:s/>against<text:s/>4.0).</text:span></text:p>
              <text:p text:style-name="P696"/>
              <text:p text:style-name="P697"><text:span text:style-name="T697_1">Refugee<text:s/>and<text:s/>RLO<text:s/>representation<text:s/>at<text:s/>the<text:s/>GRF<text:s/>PRM<text:s/>significantly<text:s/>exceeded<text:s/>targets,<text:s/>suggesting<text:s/>strong<text:s/>progress<text:s/>towards<text:s/>mainstreaming<text:s/>participation<text:s/>within<text:s/>refugee<text:s/>policy<text:s/>processes.</text:span></text:p>
            </table:table-cell>
            <table:table-cell table:style-name="Cell320">
              <text:p text:style-name="P698"><text:span text:style-name="T698_1">The<text:s/>programme<text:s/>is<text:s/>explicitly<text:s/>designed<text:s/>to<text:s/>enable<text:s/>the<text:s/>participation<text:s/>of<text:s/>refugees,<text:s/>stateless<text:s/>people<text:s/>and<text:s/>refugee-led<text:s/>organisations<text:s/>in<text:s/>decision-making<text:s/>processes<text:s/>that<text:s/>affect<text:s/>them.<text:s/></text:span></text:p>
              <text:p text:style-name="P699"/>
              <text:p text:style-name="P700"><text:span text:style-name="T700_1">UNHCR's<text:s/>approach<text:s/>included<text:s/>inclusive<text:s/>participant<text:s/>selection,<text:s/>disability<text:s/>support,<text:s/>regional<text:s/>representation<text:s/>and<text:s/>measures<text:s/>to<text:s/>address<text:s/>practical<text:s/>barriers<text:s/>to<text:s/>participation.</text:span></text:p>
            </table:table-cell>
          </table:table-row>
          <table:table-row table:style-name="Row95">
            <table:table-cell table:style-name="Cell321">
              <text:p text:style-name="P701"><text:span text:style-name="T701_1">Expert<text:s/>Group<text:s/>on<text:s/>Refugee,<text:s/>IDP,<text:s/>and<text:s/>Statelessness<text:s/>Statistics<text:s/>(EGRISS)</text:span><text:span text:style-name="T701_2"> </text:span></text:p>
            </table:table-cell>
            <table:table-cell table:style-name="Cell322">
              <text:p text:style-name="P702"><text:span text:style-name="T702_1">Economy<text:s/>is<text:s/>reflected<text:s/>in<text:s/>its<text:s/>multi-stakeholder<text:s/>model,<text:s/>which<text:s/>leverages<text:s/>a<text:s/>relatively<text:s/>small<text:s/>secretariat<text:s/>and<text:s/>donor<text:s/>contributions<text:s/>to<text:s/>coordinate<text:s/>a<text:s/>global<text:s/>network<text:s/>of<text:s/>102<text:s/>members,<text:s/>including<text:s/>62<text:s/>national<text:s/>statistical<text:s/>authorities,<text:s/>while<text:s/>embedding<text:s/>its<text:s/>standards<text:s/>within<text:s/>wider<text:s/>UN<text:s/>and<text:s/>regional<text:s/>statistical<text:s/>systems.</text:span></text:p>
            </table:table-cell>
            <table:table-cell table:style-name="Cell323">
              <text:p text:style-name="P703"><text:span text:style-name="T703_1">Efficiency<text:s/>is<text:s/>evidenced<text:s/>by<text:s/>overachievement<text:s/>against<text:s/>output<text:s/>targets</text:span><text:span text:style-name="T703_2">,<text:s/></text:span><text:span text:style-name="T703_3">exceeding<text:s/>planned<text:s/>milestones.</text:span></text:p>
            </table:table-cell>
            <table:table-cell table:style-name="Cell324">
              <text:p text:style-name="P704"><text:span text:style-name="T704_1">Effectiveness<text:s/>is<text:s/>demonstrated<text:s/>through<text:s/>the<text:s/>widespread<text:s/>uptake<text:s/>of<text:s/>EGRISS<text:s/>recommendations,<text:s/>with<text:s/>337<text:s/>examples<text:s/>of<text:s/>implementation<text:s/>across<text:s/>35<text:s/>countries<text:s/>and<text:s/>evidence<text:s/>that<text:s/>these<text:s/>statistics<text:s/>are<text:s/>informing<text:s/>national<text:s/>policies,<text:s/>censuses,<text:s/>surveys<text:s/>and<text:s/>development<text:s/>planning<text:s/>processes.</text:span></text:p>
            </table:table-cell>
            <table:table-cell table:style-name="Cell325">
              <text:p text:style-name="P705"><text:span text:style-name="T705_1">Equity<text:s/>is<text:s/>central<text:s/>to<text:s/>the<text:s/>programme's<text:s/>purpose,<text:s/>helping<text:s/>ensure<text:s/>that<text:s/>refugees,<text:s/>IDPs<text:s/>and<text:s/>stateless<text:s/>people<text:s/>are<text:s/>counted<text:s/>and<text:s/>included<text:s/>in<text:s/>national<text:s/>data<text:s/>systems,<text:s/>enabling<text:s/>more<text:s/>inclusive<text:s/>policies<text:s/>and<text:s/>resource<text:s/>allocation.</text:span></text:p>
            </table:table-cell>
          </table:table-row>
          <table:table-row table:style-name="Row96">
            <table:table-cell table:style-name="Cell326">
              <text:p text:style-name="P706"><text:span text:style-name="T706_1">Regional<text:s/>Migration<text:s/>Governance<text:s/>Programme<text:s/>(RMGP) </text:span></text:p>
            </table:table-cell>
            <table:table-cell table:style-name="Cell327">
              <text:p text:style-name="P707"><text:span text:style-name="T707_1">RMGP<text:s/>builds<text:s/>on<text:s/>existing<text:s/>regional<text:s/>institutions,<text:s/>implementing<text:s/>partners<text:s/>and<text:s/>cooperation<text:s/>mechanisms<text:s/>in<text:s/>the<text:s/>Western<text:s/>Balkans<text:s/>rather<text:s/>than<text:s/>creating<text:s/>new<text:s/>standalone<text:s/>structures.<text:s/></text:span></text:p>
              <text:p text:style-name="P708"/>
              <text:p text:style-name="P709"><text:span text:style-name="T709_1">Early<text:s/>implementation<text:s/>focused<text:s/>on<text:s/>consultations,<text:s/>planning<text:s/>and<text:s/>coordination,<text:s/>helping<text:s/>ensure<text:s/>resources<text:s/>are<text:s/>targeted<text:s/>towards<text:s/>identified<text:s/>regional<text:s/>priorities.</text:span></text:p>
            </table:table-cell>
            <table:table-cell table:style-name="Cell328">
              <text:p text:style-name="P710"><text:span text:style-name="T710_1">Implementing<text:s/>partners<text:s/>completed<text:s/>key<text:s/>inception<text:s/>activities,<text:s/>governance<text:s/>arrangements,<text:s/>stakeholder<text:s/>engagement<text:s/>and<text:s/>detailed<text:s/>workplans<text:s/>broadly<text:s/>in<text:s/>line<text:s/>with<text:s/>expectations.<text:s/></text:span></text:p>
              <text:p text:style-name="P711"/>
              <text:p text:style-name="P712"><text:span text:style-name="T712_1">Coordination<text:s/>between<text:s/>IOM,<text:s/>DIHR<text:s/>and<text:s/>national<text:s/>stakeholders<text:s/>establishes<text:s/>foundations<text:s/>for<text:s/>efficient<text:s/>delivery<text:s/>during<text:s/>subsequent<text:s/>implementation<text:s/>phases.</text:span></text:p>
            </table:table-cell>
            <table:table-cell table:style-name="Cell329">
              <text:p text:style-name="P713"><text:span text:style-name="T713_1">As<text:s/>the<text:s/>programme<text:s/>remains<text:s/>in<text:s/>its<text:s/>inception<text:s/>phase,<text:s/>effectiveness<text:s/>is<text:s/>best<text:s/>assessed<text:s/>through<text:s/>successful<text:s/>programme<text:s/>establishment<text:s/>rather<text:s/>than<text:s/>achievement<text:s/>of<text:s/>outcome-level<text:s/>results.<text:s/></text:span></text:p>
              <text:p text:style-name="P714"/>
              <text:p text:style-name="P715"><text:span text:style-name="T715_1">Planned<text:s/>interventions<text:s/>remain<text:s/>closely<text:s/>aligned<text:s/>with<text:s/>programme<text:s/>objectives<text:s/>relating<text:s/>to<text:s/>migration<text:s/>governance,<text:s/>regional<text:s/>cooperation<text:s/>and<text:s/>counter-smuggling<text:s/>efforts.</text:span></text:p>
            </table:table-cell>
            <table:table-cell table:style-name="Cell330">
              <text:p text:style-name="P716"><text:span text:style-name="T716_1">RMGP<text:s/>adopts<text:s/>a<text:s/>rights-based<text:s/>approach<text:s/>to<text:s/>migration<text:s/>governance<text:s/>and<text:s/>seeks<text:s/>to<text:s/>improve<text:s/>migration<text:s/>management<text:s/>systems<text:s/>across<text:s/>the<text:s/>region.<text:s/></text:span></text:p>
              <text:p text:style-name="P717"/>
              <text:p text:style-name="P718"><text:span text:style-name="T718_1">Planned<text:s/>reforms<text:s/>aim<text:s/>to<text:s/>strengthen<text:s/>access<text:s/>to<text:s/>protection,<text:s/>labour<text:s/>mobility<text:s/>and<text:s/>reintegration<text:s/>support<text:s/>for<text:s/>migrants<text:s/>and<text:s/>displaced<text:s/>populations.</text:span></text:p>
            </table:table-cell>
          </table:table-row>
        </table:table>
        <text:p text:style-name="P719"/>
        <text:p text:style-name="P720"/>
        <text:p text:style-name="P721"/>
        <text:p text:style-name="P722"/>
        <text:p text:style-name="P723"/>
      </text:section>
      <text:section text:style-name="S3" text:name="S3">
        <text:p text:style-name="P724"><text:span text:style-name="T724_1">Assessment<text:s/>of<text:s/>whether<text:s/>the<text:s/>programme<text:s/>continues<text:s/>to<text:s/>represent<text:s/>value<text:s/>for<text:s/>money</text:span></text:p>
        <text:p text:style-name="P725"/>
        <text:p text:style-name="P726"><text:span text:style-name="T726_1">Assessing<text:s/>the<text:s/></text:span><text:span text:style-name="T726_2">overall<text:s/></text:span><text:span text:style-name="T726_3">value<text:s/>for<text:s/>money<text:s/></text:span><text:span text:style-name="T726_4">of</text:span><text:span text:style-name="T726_5"><text:s/>such<text:s/>a<text:s/></text:span><text:span text:style-name="T726_6">diverse</text:span><text:span text:style-name="T726_7"><text:s/>programme</text:span><text:span text:style-name="T726_8"><text:s/>presents<text:s/>challenges,<text:s/>given<text:s/>the<text:s/>large<text:s/>range<text:s/>of<text:s/>implementing<text:s/>partners<text:s/>and<text:s/>focus<text:s/>areas,<text:s/>as<text:s/>reflected<text:s/>in<text:s/>the<text:s/>number<text:s/>of<text:s/>out</text:span><text:span text:style-name="T726_9">puts<text:s/>and<text:s/>out</text:span><text:span text:style-name="T726_10">comes.</text:span><text:span text:style-name="T726_11"><text:s/>Broadly,<text:s/>there<text:s/>is<text:s/>little<text:s/>question<text:s/>that<text:s/>the<text:s/>programme<text:s/>has<text:s/>met<text:s/></text:span><text:span text:style-name="T726_12">its</text:span><text:span text:style-name="T726_13"><text:s/>stated<text:s/>objectives<text:s/>at<text:s/>an<text:s/></text:span><text:span text:style-name="T726_14">output</text:span><text:span text:style-name="T726_15"><text:s/>level.<text:s/></text:span><text:span text:style-name="T726_16">An<text:s/>impressive<text:s/>array<text:s/>of<text:s/>engagements,</text:span><text:span text:style-name="T726_17"><text:s/>advocacy<text:s/>activities,</text:span><text:span text:style-name="T726_18"><text:s/>training<text:s/>sessions<text:s/>and<text:s/></text:span><text:span text:style-name="T726_19">financial<text:s/>contributions<text:s/>have<text:s/>been<text:s/>executed<text:s/>over<text:s/>the<text:s/>review<text:s/>period,<text:s/></text:span><text:span text:style-name="T726_20">invariably</text:span><text:span text:style-name="T726_21"><text:s/>meeting<text:s/>with<text:s/></text:span><text:span text:style-name="T726_22">positive</text:span><text:span text:style-name="T726_23"><text:s/>feedback</text:span><text:span text:style-name="T726_24"><text:s/>from<text:s/>stakeholders</text:span><text:span text:style-name="T726_25">.</text:span><text:span text:style-name="T726_26"><text:s/></text:span><text:span text:style-name="T726_27">Individual<text:s/>projects<text:s/>have<text:s/>been<text:s/>judged<text:s/>to<text:s/>represent<text:s/>good<text:s/>value<text:s/>for<text:s/>money</text:span><text:span text:style-name="T726_28"><text:s/>against<text:s/>the<text:s/>amount<text:s/>of<text:s/>funding<text:s/>deployed.</text:span></text:p>
        <text:p text:style-name="P727"/>
        <text:p text:style-name="P728"><text:span text:style-name="T728_1">That<text:s/>said,<text:s/>the<text:s/>budget<text:s/></text:span><text:span text:style-name="T728_2">is<text:s/>relatively<text:s/>small<text:s/>for<text:s/>the<text:s/></text:span><text:span text:style-name="T728_3">large</text:span><text:span text:style-name="T728_4">,<text:s/>global</text:span><text:span text:style-name="T728_5"><text:s/>influence<text:s/>the<text:s/>programme<text:s/>aims<text:s/>to<text:s/>achieve.<text:s/>This<text:s/>means<text:s/>that<text:s/>each<text:s/>financial<text:s/>commitment<text:s/>warrants<text:s/>robust<text:s/>interrogation<text:s/>against<text:s/>credible<text:s/>counterfactuals</text:span><text:span text:style-name="T728_6">,<text:s/>as<text:s/>well<text:s/>as<text:s/>benchmarking<text:s/></text:span><text:span text:style-name="T728_7">FCDO<text:s/>commitments<text:s/>against<text:s/>those<text:s/>of<text:s/>comparable<text:s/>donors<text:s/></text:span><text:span text:style-name="T728_8">to<text:s/>isolate<text:s/>our<text:s/>comparative<text:s/>influence<text:s/></text:span><text:span text:style-name="T728_9">and<text:s/>derive<text:s/>relative<text:s/>impactfulness.<text:s/></text:span><text:span text:style-name="T728_10">In<text:s/></text:span><text:span text:style-name="T728_11">complex</text:span><text:span text:style-name="T728_12"><text:s/>multi-donor<text:s/>contexts,<text:s/>this<text:s/>is<text:s/>extremely<text:s/>difficult<text:s/>to<text:s/>do,<text:s/>especially<text:s/>given<text:s/>consolidated<text:s/>reporting<text:s/>from<text:s/>partner</text:span><text:span text:style-name="T728_13">s</text:span><text:span text:style-name="T728_14"><text:s/>which<text:s/>may<text:s/>not<text:s/>optimise<text:s/>to<text:s/>individuate<text:s/></text:span><text:span text:style-name="T728_15">the<text:s/>impact<text:s/>of<text:s/>an<text:s/>individual<text:s/>donor’s<text:s/>contribution<text:s/>–<text:s/>for<text:s/>obvious<text:s/>reasons</text:span><text:span text:style-name="T728_16">,<text:s/>i.e.<text:s/>keeping<text:s/>smaller<text:s/>donors<text:s/>engaged<text:s/>by<text:s/>sharing<text:s/>equity<text:s/>in<text:s/>published<text:s/>success.</text:span></text:p>
        <text:p text:style-name="P729"/>
        <text:p text:style-name="P730"><text:span text:style-name="T730_1">All<text:s/>interventions<text:s/>funded<text:s/>under<text:s/></text:span><text:span text:style-name="T730_2">the<text:s/>programme<text:s/>align<text:s/>with<text:s/>the<text:s/>prevailing<text:s/>Theory<text:s/>of<text:s/>Change</text:span><text:span text:style-name="T730_3">,<text:s/>but<text:s/></text:span><text:span text:style-name="T730_4">it<text:s/></text:span><text:span text:style-name="T730_5">bears<text:s/>exploring<text:s/>whether<text:s/></text:span><text:span text:style-name="T730_6">GCP</text:span><text:span text:style-name="T730_7">,<text:s/>as<text:s/>a<text:s/>complex<text:s/>multi-partner<text:s/>programme,<text:s/></text:span><text:span text:style-name="T730_8">has<text:s/>really<text:s/>been<text:s/>able<text:s/>to<text:s/></text:span><text:span text:style-name="T730_9">identify<text:s/>opportunities<text:s/>where<text:s/>contributing</text:span><text:span text:style-name="T730_10"><text:s/>ODA<text:s/>can<text:s/>leverage<text:s/></text:span><text:span text:style-name="T730_11">specific<text:s/>change<text:s/></text:span><text:span text:style-name="T730_12">rather<text:s/>than<text:s/>simply<text:s/>buying<text:s/>into<text:s/>larger<text:s/>pr</text:span><text:span text:style-name="T730_13">ojects<text:s/>which<text:s/>would<text:s/>continue<text:s/>to<text:s/>deliver<text:s/>impact<text:s/>without<text:s/>financial<text:s/>support<text:s/>from<text:s/>this<text:s/>programme.<text:s/></text:span><text:span text:style-name="T730_14">A<text:s/>summary<text:s/>of<text:s/></text:span><text:span text:style-name="T730_15">the<text:s/>programme’s<text:s/></text:span><text:span text:style-name="T730_16">comparative<text:s/>importance<text:s/>as<text:s/>a<text:s/>funding<text:s/>entity<text:s/>follows</text:span><text:span text:style-name="T730_17">:</text:span></text:p>
        <text:p text:style-name="P731"/>
        <table:table table:style-name="Table25">
          <table:table-column table:style-name="Column98"/>
          <table:table-column table:style-name="Column99"/>
          <table:table-row table:style-name="Row97">
            <table:table-cell table:style-name="Cell331">
              <text:p text:style-name="P732"><text:span text:style-name="T732_1">Programme</text:span></text:p>
            </table:table-cell>
            <table:table-cell table:style-name="Cell332">
              <text:p text:style-name="P733"><text:span text:style-name="T733_1">GCP</text:span><text:span text:style-name="T733_2"><text:s/>comparative<text:s/>funding<text:s/></text:span></text:p>
            </table:table-cell>
          </table:table-row>
          <table:table-row table:style-name="Row98">
            <table:table-cell table:style-name="Cell333">
              <text:p text:style-name="P734"><text:span text:style-name="T734_1">APNOR</text:span></text:p>
            </table:table-cell>
            <table:table-cell table:style-name="Cell334">
              <text:p text:style-name="P735"><text:span text:style-name="T735_1">GCP</text:span><text:span text:style-name="T735_2"><text:s/>funding<text:s/></text:span><text:span text:style-name="T735_3">covered<text:s/>approx.<text:s/>53%<text:s/>of<text:s/>the<text:s/>costs</text:span><text:span text:style-name="T735_4"><text:s/>of<text:s/>the<text:s/>activities<text:s/>funded<text:s/>through<text:s/>the<text:s/>agreement<text:s/>for<text:s/>FY25/26<text:s/>(the<text:s/>review<text:s/>period).</text:span></text:p>
              <text:p text:style-name="P736"><text:span text:style-name="T736_1">Continued<text:s/>delivery<text:s/>of<text:s/>this<text:s/>work<text:s/>would<text:s/>be<text:s/>heavily<text:s/>constrained<text:s/>without<text:s/>GCP<text:s/>funding.</text:span></text:p>
            </table:table-cell>
          </table:table-row>
          <table:table-row table:style-name="Row99">
            <table:table-cell table:style-name="Cell335">
              <text:p text:style-name="P737"><text:span text:style-name="T737_1">GCENR/WRC</text:span></text:p>
            </table:table-cell>
            <table:table-cell table:style-name="Cell336">
              <text:p text:style-name="P738"><text:span text:style-name="T738_1">GCP</text:span><text:span text:style-name="T738_2"><text:s/>funded<text:s/></text:span><text:span text:style-name="T738_3">100%<text:s/>of<text:s/>the<text:s/>agreed<text:s/>Y2<text:s/>project<text:s/>budget</text:span><text:span text:style-name="T738_4">,<text:s/></text:span><text:span text:style-name="T738_5">although</text:span><text:span text:style-name="T738_6"><text:s/>not<text:s/>100%<text:s/>of<text:s/>GCENR’s<text:s/>wider<text:s/>costs.<text:s/></text:span><text:span text:style-name="T738_7"><text:line-break/></text:span><text:span text:style-name="T738_8">Continued<text:s/>delivery<text:s/>of<text:s/>this<text:s/>work<text:s/>would<text:s/>be<text:s/>heavily<text:s/>constrained<text:s/>without<text:s/>GCP<text:s/>funding.</text:span></text:p>
            </table:table-cell>
          </table:table-row>
          <table:table-row table:style-name="Row100">
            <table:table-cell table:style-name="Cell337">
              <text:p text:style-name="P739"><text:span text:style-name="T739_1">INSPIRE</text:span></text:p>
            </table:table-cell>
            <table:table-cell table:style-name="Cell338">
              <text:p text:style-name="P740"><text:span text:style-name="T740_1">FCDO<text:s/>only<text:s/>donor</text:span><text:span text:style-name="T740_2">,<text:s/>co-funding<text:s/>with<text:s/>Girls<text:s/>Education<text:s/>Dept.<text:s/></text:span><text:span text:style-name="T740_3">GCP/Migration<text:s/>Dir<text:s/>contribution</text:span><text:span text:style-name="T740_4">s</text:span><text:span text:style-name="T740_5"><text:s/>represent<text:s/>approx.<text:s/></text:span><text:span text:style-name="T740_6">68.6%<text:s/>of<text:s/>total<text:s/>UK<text:s/>contributions<text:s/>to<text:s/>INSPIRE<text:s/></text:span><text:span text:style-name="T740_7">to<text:s/>date</text:span><text:span text:style-name="T740_8">.</text:span></text:p>
            </table:table-cell>
          </table:table-row>
          <table:table-row table:style-name="Row101">
            <table:table-cell table:style-name="Cell339">
              <text:p text:style-name="P741"><text:span text:style-name="T741_1">GCFF</text:span></text:p>
            </table:table-cell>
            <table:table-cell table:style-name="Cell340">
              <text:p text:style-name="P742"><text:span text:style-name="T742_1">UK<text:s/>is<text:s/>the<text:s/>second<text:s/>largest<text:s/>donor<text:s/>to<text:s/>date,<text:s/>although<text:s/>the<text:s/>latest<text:s/>contribution<text:s/>of<text:s/>£4m<text:s/>through<text:s/>the<text:s/>GCP<text:s/>was<text:s/>the<text:s/>first<text:s/>in<text:s/>nearly<text:s/>six<text:s/>years<text:s/>and<text:s/>significantly<text:s/>smaller<text:s/>than<text:s/>previous<text:s/>ones.<text:s/>Proportionally,<text:s/>the<text:s/></text:span><text:span text:style-name="T742_2">GCP’s</text:span><text:span text:style-name="T742_3"><text:s/>latest<text:s/>contribution<text:s/></text:span><text:span text:style-name="T742_4">represented<text:s/>only<text:s/>7%</text:span><text:span text:style-name="T742_5"><text:s/>of<text:s/>contributions<text:s/>made<text:s/>to<text:s/>GCFF<text:s/>in<text:s/>2025.</text:span></text:p>
            </table:table-cell>
          </table:table-row>
          <table:table-row table:style-name="Row102">
            <table:table-cell table:style-name="Cell341">
              <text:p text:style-name="P743"><text:span text:style-name="T743_1">IDSF</text:span></text:p>
            </table:table-cell>
            <table:table-cell table:style-name="Cell342">
              <text:p text:style-name="P744"><text:span text:style-name="T744_1">UK<text:s/>funding<text:s/>has<text:s/>represented<text:s/>20.6%<text:s/>of<text:s/>IDSF’s<text:s/>total<text:s/>contributions<text:s/>since<text:s/>its<text:s/>inception<text:s/>in<text:s/>2023,<text:s/>making<text:s/>it<text:s/>the<text:s/></text:span><text:span text:style-name="T744_2">third<text:s/>largest<text:s/>donor<text:s/>(out<text:s/>of<text:s/>5<text:s/>total)</text:span><text:span text:style-name="T744_3">.<text:s/></text:span></text:p>
            </table:table-cell>
          </table:table-row>
          <table:table-row table:style-name="Row103">
            <table:table-cell table:style-name="Cell343">
              <text:p text:style-name="P745"><text:span text:style-name="T745_1">MMPTF</text:span></text:p>
            </table:table-cell>
            <table:table-cell table:style-name="Cell344">
              <text:p text:style-name="P746"><text:span text:style-name="T746_1">UK<text:s/>is<text:s/>second<text:s/>largest<text:s/>donor<text:s/>to<text:s/>date</text:span><text:span text:style-name="T746_2">,<text:s/>with<text:s/>the<text:s/>£4.5m<text:s/>through<text:s/>GCP<text:s/>making<text:s/>up<text:s/>a<text:s/>little<text:s/>over<text:s/>half<text:s/>of<text:s/>the<text:s/>total<text:s/>UK<text:s/>contributions.</text:span><text:span text:style-name="T746_3"><text:s/>However,<text:s/>GCP<text:s/>will</text:span><text:span text:style-name="T746_4"><text:s/>not</text:span><text:span text:style-name="T746_5"><text:s/>continue</text:span><text:span text:style-name="T746_6"><text:s/>funding<text:s/>in<text:s/>FY26/27.</text:span></text:p>
            </table:table-cell>
          </table:table-row>
          <table:table-row table:style-name="Row104">
            <table:table-cell table:style-name="Cell345">
              <text:p text:style-name="P747"><text:span text:style-name="T747_1">UNHCR</text:span></text:p>
            </table:table-cell>
            <table:table-cell table:style-name="Cell346">
              <text:p text:style-name="P748"><text:span text:style-name="T748_1">This<text:s/>is<text:s/>a<text:s/>large</text:span><text:span text:style-name="T748_2"><text:s/>multilat</text:span><text:span text:style-name="T748_3">eral<text:s/>body</text:span><text:span text:style-name="T748_4"><text:s/>with<text:s/>core<text:s/>funding.<text:s/>GCP<text:s/>provided<text:s/>just<text:s/>under<text:s/>1/3<text:s/>of<text:s/></text:span><text:span text:style-name="T748_5">funding<text:s/>for<text:s/></text:span><text:span text:style-name="T748_6">one-off<text:s/></text:span><text:span text:style-name="T748_7">event<text:s/>support</text:span><text:span text:style-name="T748_8"><text:s/>(not<text:s/></text:span><text:span text:style-name="T748_9">for<text:s/>the</text:span><text:span text:style-name="T748_10"><text:s/>running<text:s/></text:span><text:span text:style-name="T748_11">of</text:span><text:span text:style-name="T748_12"><text:s/>the<text:s/>event,<text:s/></text:span><text:span text:style-name="T748_13">but<text:s/></text:span><text:span text:style-name="T748_14">for<text:s/>additions<text:s/>meant<text:s/>to</text:span><text:span text:style-name="T748_15"><text:s/></text:span><text:span text:style-name="T748_16">increase</text:span><text:span text:style-name="T748_17"><text:s/></text:span><text:span text:style-name="T748_18">meaningful</text:span><text:span text:style-name="T748_19"><text:s/>refugee<text:s/>participation)</text:span><text:span text:style-name="T748_20">.</text:span></text:p>
            </table:table-cell>
          </table:table-row>
          <table:table-row table:style-name="Row105">
            <table:table-cell table:style-name="Cell347">
              <text:p text:style-name="P749"><text:span text:style-name="T749_1">EGRISS</text:span></text:p>
            </table:table-cell>
            <table:table-cell table:style-name="Cell348">
              <text:p text:style-name="P750"><text:span text:style-name="T750_1">UK<text:s/>funding<text:s/>represented<text:s/>a<text:s/>substantial<text:s/>share<text:s/>of<text:s/>EGRISS'<text:s/>funding<text:s/>base,<text:s/>likely<text:s/>around<text:s/>one-third<text:s/>of<text:s/>total<text:s/>resources<text:s/>and<text:s/>potentially<text:s/>higher<text:s/>during<text:s/>FY25-26,<text:s/>making<text:s/></text:span><text:span text:style-name="T750_2">FCDO</text:span><text:span text:style-name="T750_3"><text:s/>one<text:s/>of<text:s/>EGRISS'<text:s/>largest<text:s/>donors</text:span><text:span text:style-name="T750_4">.</text:span></text:p>
            </table:table-cell>
          </table:table-row>
          <table:table-row table:style-name="Row106">
            <table:table-cell table:style-name="Cell349">
              <text:p text:style-name="P751"><text:span text:style-name="T751_1">RMGP</text:span></text:p>
            </table:table-cell>
            <table:table-cell table:style-name="Cell350">
              <text:p text:style-name="P752"><text:span text:style-name="T752_1">Danish<text:s/>programme<text:s/>with<text:s/>the<text:s/>UK<text:s/>and<text:s/>Sweden<text:s/>as<text:s/>additional<text:s/>donors.<text:s/>UK<text:s/>funding<text:s/>represent</text:span><text:span text:style-name="T752_2">ed</text:span><text:span text:style-name="T752_3"><text:s/>less<text:s/></text:span><text:span text:style-name="T752_4">than<text:s/>10%<text:s/>of<text:s/>total<text:s/>funding</text:span><text:span text:style-name="T752_5"><text:s/>committed<text:s/>for<text:s/>2025/2026,<text:s/>half<text:s/>of<text:s/>which<text:s/>is<text:s/>FCDO<text:s/>funding<text:s/>and<text:s/>half<text:s/>H</text:span><text:span text:style-name="T752_6">ome<text:s/>Office</text:span><text:span text:style-name="T752_7"><text:s/></text:span><text:span text:style-name="T752_8">funds</text:span><text:span text:style-name="T752_9"><text:s/>transferred<text:s/>to<text:s/>FCDO<text:s/>for<text:s/>this<text:s/>purpose.<text:s/></text:span><text:span text:style-name="T752_10">U</text:span><text:span text:style-name="T752_11">K</text:span><text:span text:style-name="T752_12"><text:s/>n</text:span><text:span text:style-name="T752_13">ot<text:s/>involved<text:s/>in<text:s/>original<text:s/>design<text:s/></text:span><text:span text:style-name="T752_14">and<text:s/>no</text:span><text:span text:style-name="T752_15"><text:s/>additional<text:s/>funding<text:s/>from<text:s/>FCDO<text:s/>planned<text:s/>for<text:s/>FY26/27.<text:s/>Home<text:s/>Office<text:s/>may<text:s/>fund</text:span><text:span text:style-name="T752_16">,<text:s/>building<text:s/>on<text:s/>initial<text:s/>joint<text:s/>investment.</text:span></text:p>
            </table:table-cell>
          </table:table-row>
        </table:table>
        <text:p text:style-name="P753"/>
        <text:p text:style-name="P754"><text:span text:style-name="T754_1">The<text:s/>G</text:span><text:span text:style-name="T754_2">CP<text:s/>is<text:s/></text:span><text:span text:style-name="T754_3">currently</text:span><text:span text:style-name="T754_4"><text:s/>the<text:s/>single<text:s/>ODA-only<text:s/>programme<text:s/>in<text:s/>the<text:s/>Migration<text:s/>Directorate<text:s/></text:span><text:span text:style-name="T754_5">(MD)<text:s/></text:span><text:span text:style-name="T754_6">portfolio<text:s/>for<text:s/>the<text:s/>26-29<text:s/>Spend<text:s/>Review<text:s/>period.</text:span><text:span text:style-name="T754_7"><text:s/></text:span><text:span text:style-name="T754_8">The<text:s/>rest<text:s/>of<text:s/></text:span><text:span text:style-name="T754_9">the<text:s/>directorate’s</text:span><text:span text:style-name="T754_10"><text:s/>ODA<text:s/></text:span><text:span text:style-name="T754_11">is<text:s/>committed<text:s/>to<text:s/>supporting<text:s/></text:span><text:span text:style-name="T754_12">regular<text:s/></text:span><text:span text:style-name="T754_13">labour</text:span><text:span text:style-name="T754_14"><text:s/>migration</text:span><text:span text:style-name="T754_15"><text:s/>in<text:s/>upstream<text:s/>geographies<text:s/>to<text:s/>present<text:s/>a<text:s/>viable<text:s/>alternative<text:s/>to<text:s/>irregular</text:span><text:span text:style-name="T754_16"><text:s/>onward</text:span><text:span text:style-name="T754_17"><text:s/>movement</text:span><text:span text:style-name="T754_18"><text:s/>of<text:s/></text:span><text:span text:style-name="T754_19">would-be<text:s/>migrants</text:span><text:span text:style-name="T754_20">.<text:s/></text:span><text:span text:style-name="T754_21">The<text:s/>question<text:s/></text:span><text:span text:style-name="T754_22">of<text:s/>continuing<text:s/>GCP<text:s/>as<text:s/>a<text:s/>standalone<text:s/>programme<text:s/></text:span><text:span text:style-name="T754_23">therefore<text:s/></text:span><text:span text:style-name="T754_24">depends<text:s/>on</text:span><text:span text:style-name="T754_25"><text:s/>whether<text:s/></text:span><text:span text:style-name="T754_26">MD</text:span><text:span text:style-name="T754_27"><text:s/></text:span><text:span text:style-name="T754_28">sees<text:s/>value<text:s/>in<text:s/>committing<text:s/>programme<text:s/>funds<text:s/>at<text:s/>a<text:s/>global<text:s/>level<text:s/>to<text:s/>suppor</text:span><text:span text:style-name="T754_29">t<text:s/>multilateral<text:s/>infrastructure</text:span><text:span text:style-name="T754_30"><text:s/>and<text:s/>deliver<text:s/>on<text:s/>its<text:s/>commitments<text:s/>to<text:s/>the<text:s/>global<text:s/>compacts,<text:s/>or<text:s/>whether<text:s/></text:span><text:span text:style-name="T754_31">we<text:s/>believe<text:s/>this</text:span><text:span text:style-name="T754_32"><text:s/></text:span><text:span text:style-name="T754_33">could<text:s/>feasibly</text:span><text:span text:style-name="T754_34"><text:s/>be<text:s/></text:span><text:span text:style-name="T754_35">pursued</text:span><text:span text:style-name="T754_36"><text:s/></text:span><text:span text:style-name="T754_37">through<text:s/>e.g.<text:s/>collaboration<text:s/>with<text:s/>other<text:s/></text:span><text:span text:style-name="T754_38">donors,<text:s/>deploying<text:s/>technical<text:s/>expertise<text:s/></text:span><text:span text:style-name="T754_39">via</text:span><text:span text:style-name="T754_40"><text:s/>existing<text:s/>FCDO<text:s/>funding<text:s/>agreements</text:span><text:span text:style-name="T754_41">,<text:s/>lobbying</text:span><text:span text:style-name="T754_42"><text:s/>in<text:s/>wider<text:s/>multilateral<text:s/>spaces<text:s/>where<text:s/>we<text:s/>already<text:s/>contribute<text:s/>large<text:s/>amounts<text:s/>of<text:s/>ODA</text:span><text:span text:style-name="T754_43">,<text:s/></text:span><text:span text:style-name="T754_44">or<text:s/></text:span><text:span text:style-name="T754_45">using<text:s/>MD<text:s/>non-pay<text:s/>budget<text:s/>to<text:s/>fund<text:s/>events</text:span><text:span text:style-name="T754_46">.<text:s/></text:span><text:span text:style-name="T754_47">Another<text:s/>way<text:s/>to<text:s/>frame<text:s/>this<text:s/>is:<text:s/>“</text:span><text:span text:style-name="T754_48">what<text:s/>would</text:span><text:span text:style-name="T754_49"><text:s/></text:span><text:span text:style-name="T754_50">MD</text:span><text:span text:style-name="T754_51"><text:s/>lose<text:s/></text:span><text:span text:style-name="T754_52">that</text:span><text:span text:style-name="T754_53"><text:s/></text:span><text:span text:style-name="T754_54">we<text:s/>cannot<text:s/>get<text:s/>elsewhere</text:span><text:span text:style-name="T754_55"><text:s/></text:span><text:span text:style-name="T754_56">by<text:s/>not<text:s/></text:span><text:span text:style-name="T754_57">deploying<text:s/>programme<text:s/>funds<text:s/>through<text:s/>GCP?</text:span><text:span text:style-name="T754_58">”</text:span><text:span text:style-name="T754_59"><text:s/></text:span><text:span text:style-name="T754_60"><text:s/></text:span></text:p>
        <text:p text:style-name="P755"/>
        <text:p text:style-name="P756"><text:span text:style-name="T756_1">Tak</text:span><text:span text:style-name="T756_2">i</text:span><text:span text:style-name="T756_3">n</text:span><text:span text:style-name="T756_4">g</text:span><text:span text:style-name="T756_5"><text:s/>together<text:s/>the<text:s/>project-level<text:s/>VfM<text:s/>analysis</text:span><text:span text:style-name="T756_6"><text:s/>and<text:s/>the<text:s/>assessment<text:s/>of<text:s/>FCDO’s<text:s/>position<text:s/>as<text:s/>sponsor<text:s/>in<text:s/>an<text:s/>environment<text:s/>where<text:s/>funding<text:s/>is<text:s/>increasingly<text:s/>constrained</text:span><text:span text:style-name="T756_7">,<text:s/>it<text:s/>is<text:s/>reasonable<text:s/>to<text:s/></text:span><text:span text:style-name="T756_8">conclude</text:span><text:span text:style-name="T756_9"><text:s/>that<text:s/>GCP<text:s/>has<text:s/>identified<text:s/>cost<text:s/>effective<text:s/>uses<text:s/>of<text:s/>ODA<text:s/>over<text:s/>the<text:s/>review<text:s/>period.<text:s/>This<text:s/>has<text:s/>come<text:s/>in<text:s/>the<text:s/>forms<text:s/>of<text:s/>making<text:s/>substantial<text:s/>commitments<text:s/>to<text:s/>impactful<text:s/>large<text:s/>funds<text:s/>which<text:s/>achieve<text:s/>a<text:s/>multiplier<text:s/>effect<text:s/>on<text:s/>capital<text:s/>deployed<text:s/>to<text:s/>galvanise<text:s/>wider<text:s/>progress,<text:s/>while<text:s/>also<text:s/>making<text:s/>targeted<text:s/>commitments<text:s/>at<text:s/>a<text:s/>smaller<text:s/>level<text:s/>(e.g.<text:s/>to<text:s/>UN</text:span><text:span text:style-name="T756_10"><text:s/>bodies</text:span><text:span text:style-name="T756_11"><text:s/></text:span><text:span text:style-name="T756_12">which</text:span><text:span text:style-name="T756_13"><text:s/>receive<text:s/>large<text:s/>standing<text:s/>core<text:s/>contribution<text:s/>from<text:s/>FCDO)<text:s/>in<text:s/>order<text:s/>to<text:s/>maximise<text:s/>meaningful<text:s/>participation<text:s/>of<text:s/>affected<text:s/>persons<text:s/>in<text:s/>strategic<text:s/>dialogue.<text:s/>Despite<text:s/>the<text:s/>multi-faceted<text:s/>nature<text:s/>of<text:s/>GCP,<text:s/>the<text:s/>use<text:s/>of<text:s/>funding<text:s/>and<text:s/>reported<text:s/>level<text:s/>of<text:s/>outcome<text:s/>achievement<text:s/>suggests<text:s/>a</text:span><text:span text:style-name="T756_14"><text:s/>coherent,</text:span><text:span text:style-name="T756_15"><text:s/>balanced<text:s/>and<text:s/>cost-effective<text:s/>approach<text:s/>from<text:s/>the<text:s/>programme.</text:span></text:p>
        <text:p text:style-name="P757"/>
        <text:p text:style-name="P758"><text:span text:style-name="T758_1">The<text:s/>programme<text:s/>has<text:s/>made,<text:s/>and<text:s/>will<text:s/>need<text:s/>to<text:s/>continue<text:s/>to<text:s/>implement,<text:s/>tough<text:s/>decisions<text:s/>about<text:s/>what<text:s/>to<text:s/>prioritise<text:s/>a</text:span><text:span text:style-name="T758_2">nd<text:s/></text:span><text:span text:style-name="T758_3">which<text:s/>partners<text:s/>to<text:s/>continue<text:s/>investing<text:s/>in.<text:s/></text:span><text:span text:style-name="T758_4">It<text:s/>is<text:s/>recommended<text:s/>therefore<text:s/>that<text:s/>GCP<text:s/>focusses<text:s/></text:span><text:span text:style-name="T758_5">on<text:s/>maximising<text:s/>cost<text:s/>effectiveness<text:s/>by</text:span><text:span text:style-name="T758_6"><text:s/>funding<text:s/>a<text:s/>smaller<text:s/>number<text:s/>of<text:s/>interventions<text:s/>offering<text:s/>the<text:s/>best<text:s/>VfM<text:s/>in<text:s/>context,<text:s/>to<text:s/>align<text:s/>with<text:s/>the<text:s/>stated<text:s/>objective<text:s/>in<text:s/>the<text:s/>MD<text:s/>business<text:s/>plan,<text:s/>to:<text:s/>“concentrat</text:span><text:span text:style-name="T758_7">e</text:span><text:span text:style-name="T758_8"><text:s/>on<text:s/>catalytic<text:s/>investments<text:s/>to<text:s/>multilateral<text:s/>mechanisms<text:s/>that<text:s/>support<text:s/>regional<text:s/>hosting<text:s/>in<text:s/>UK-linked<text:s/>geographies.”<text:s/></text:span></text:p>
        <text:p text:style-name="P759"/>
        <text:p text:style-name="P760"><text:span text:style-name="T760_1">Based<text:s/>on<text:s/>the<text:s/>above<text:s/>analysis<text:s/>of<text:s/>outcome<text:s/>and<text:s/>output<text:s/>attainment,<text:s/>theory<text:s/>of<text:s/>change,<text:s/>VfM<text:s/>and<text:s/>evidence<text:s/>analysis,<text:s/>there<text:s/>is<text:s/>sufficient<text:s/>evidence<text:s/>for<text:s/>the<text:s/>programme<text:s/>to<text:s/>continue,<text:s/>based<text:s/>on<text:s/>adoption<text:s/>of<text:s/>recommendations<text:s/>in<text:s/>this<text:s/>review.</text:span></text:p>
        <text:p text:style-name="P761"/>
        <text:p text:style-name="P762"/>
        <text:p text:style-name="P763"><text:span text:style-name="T763_1">E</text:span><text:span text:style-name="T763_2">:<text:s/>RISK</text:span></text:p>
        <text:p text:style-name="P764"/>
        <text:p text:style-name="P765"><text:span text:style-name="T765_1">The<text:s/>overall<text:s/>risk<text:s/></text:span><text:span text:style-name="T765_2">rating</text:span><text:span text:style-name="T765_3"><text:s/>of<text:s/>the<text:s/>GCP<text:s/></text:span><text:span text:style-name="T765_4">is<text:s/>unchanged</text:span><text:span text:style-name="T765_5"><text:s/>since<text:s/>the<text:s/>programme’s<text:s/>commencement</text:span><text:span text:style-name="T765_6">,<text:s/>sitting<text:s/>at<text:s/></text:span><text:span text:style-name="T765_7">moderate</text:span><text:span text:style-name="T765_8">.</text:span><text:span text:style-name="T765_9"><text:s/></text:span></text:p>
        <text:p text:style-name="P766"/>
        <text:p text:style-name="P767"><text:span text:style-name="T767_1">The</text:span><text:span text:style-name="T767_2"><text:s/>categoric</text:span><text:span text:style-name="T767_3"><text:s/></text:span><text:span text:style-name="T767_4">risk<text:s/>appetites<text:s/>for<text:s/>GCP</text:span><text:span text:style-name="T767_5">,<text:s/>which<text:s/>were<text:s/>set<text:s/>in<text:s/>November<text:s/>2024</text:span><text:span text:style-name="T767_6">,</text:span><text:span text:style-name="T767_7"><text:s/>are<text:s/>mainly<text:s/>aligned<text:s/>with<text:s/>FCDO’s<text:s/>organisational<text:s/>risk<text:s/>appetite<text:s/>for<text:s/>each<text:s/>area</text:span><text:span text:style-name="T767_8">.<text:s/>Notable<text:s/></text:span><text:span text:style-name="T767_9">exception</text:span><text:span text:style-name="T767_10">s<text:s/>are<text:s/></text:span><text:span text:style-name="T767_11">safeguarding<text:s/>and<text:s/>fraud/fiduciary<text:s/>risk</text:span><text:span text:style-name="T767_12">,<text:s/>where<text:s/>GCP<text:s/>maintains<text:s/>a<text:s/>receptive<text:s/>appetite,<text:s/>above<text:s/>the<text:s/>FCDO<text:s/>appetite<text:s/>of<text:s/>cautious.<text:s/></text:span><text:span text:style-name="T767_13">While<text:s/>acknowledging<text:s/>the<text:s/>programme’s<text:s/>intent<text:s/>to<text:s/>drive<text:s/>long-term<text:s/>change<text:s/>in<text:s/>challenging<text:s/>contexts</text:span><text:span text:style-name="T767_14"><text:s/>(which<text:s/>may<text:s/></text:span><text:span text:style-name="T767_15">justify</text:span><text:span text:style-name="T767_16"><text:s/></text:span><text:span text:style-name="T767_17">assuming<text:s/>a<text:s/></text:span><text:span text:style-name="T767_18">higher<text:s/>appetite)</text:span><text:span text:style-name="T767_19">,<text:s/>the<text:s/>programme<text:s/>team<text:s/>should<text:s/>consider<text:s/>carefully<text:s/>whether<text:s/>a<text:s/>more<text:s/>cautious<text:s/>appetite<text:s/>may<text:s/>be<text:s/>appropriate,<text:s/>especially<text:s/>on<text:s/>safeguarding<text:s/>where<text:s/>the<text:s/></text:span><text:span text:style-name="T767_20">FCDO’s<text:s/>appetite<text:s/>is<text:s/>on<text:s/>a<text:s/>downward<text:s/>trajectory.<text:s/></text:span><text:span text:style-name="T767_21">As<text:s/>the<text:s/>FCDO<text:s/>intends<text:s/>to<text:s/>lower<text:s/>its<text:s/>risk<text:s/>appetite<text:s/>further<text:s/>for<text:s/>safeguarding<text:s/>risks<text:s/>(down<text:s/>to<text:s/>minimal<text:s/>from<text:s/>cautious),<text:s/></text:span><text:span text:style-name="T767_22">and<text:s/>Migration<text:s/>Directorate<text:s/>has<text:s/>adopted<text:s/>a<text:s/>cautious<text:s/>appetite<text:s/></text:span><text:span text:style-name="T767_23">for<text:s/>its<text:s/>portfolio,<text:s/></text:span><text:span text:style-name="T767_24">the<text:s/>GCP<text:s/>will<text:s/>nee</text:span><text:span text:style-name="T767_25">d<text:s/>to<text:s/>justify<text:s/>maintaining<text:s/>a<text:s/>receptive<text:s/>appetite</text:span><text:span text:style-name="T767_26"><text:s/></text:span><text:span text:style-name="T767_27">and<text:s/>take<text:s/>forward<text:s/>recommendations<text:s/>from<text:s/>this<text:s/>review<text:s/>around<text:s/>mitigations</text:span><text:span text:style-name="T767_28">,<text:s/>e.g.<text:s/>more<text:s/>proactive<text:s/>engagement<text:s/>with<text:s/></text:span><text:span text:style-name="T767_29">governance<text:s/>of<text:s/>the<text:s/>IDSF</text:span><text:span text:style-name="T767_30">.</text:span><text:span text:style-name="T767_31"><text:s/></text:span><text:span text:style-name="T767_32">To<text:s/>mitigate<text:s/></text:span><text:span text:style-name="T767_33">finance-related<text:s/>risks,<text:s/></text:span><text:span text:style-name="T767_34">where<text:s/>MD<text:s/>accepts<text:s/>a<text:s/>receptive<text:s/>appetite<text:s/>(i.e.<text:s/>GCP<text:s/>is<text:s/>in<text:s/>line<text:s/>with<text:s/>directorate,<text:s/>if<text:s/>not<text:s/>FCDO<text:s/>appetite)<text:s/></text:span><text:span text:style-name="T767_35">full<text:s/>delivery<text:s/>chain<text:s/>mapping<text:s/></text:span><text:span text:style-name="T767_36">remains<text:s/></text:span><text:span text:style-name="T767_37">essential,</text:span><text:span text:style-name="T767_38"><text:s/>and<text:s/>the<text:s/>programme<text:s/>team<text:s/>should<text:s/>consider<text:s/>whether<text:s/>they<text:s/>have</text:span><text:span text:style-name="T767_39"><text:s/>–<text:s/></text:span><text:span text:style-name="T767_40">or<text:s/>how<text:s/>they<text:s/>could<text:s/>obtain</text:span><text:span text:style-name="T767_41"><text:s/>–<text:s/></text:span><text:span text:style-name="T767_42">robust<text:s/>evidence<text:s/>around<text:s/>use<text:s/>of</text:span><text:span text:style-name="T767_43"><text:s/>funds<text:s/>in<text:s/>onward<text:s/>grants</text:span><text:span text:style-name="T767_44">,<text:s/></text:span><text:span text:style-name="T767_45">beyond<text:s/>assurances<text:s/>from</text:span><text:span text:style-name="T767_46"><text:s/></text:span><text:span text:style-name="T767_47">tier-one<text:s/></text:span><text:span text:style-name="T767_48">partners.</text:span></text:p>
        <text:p text:style-name="P768"/>
        <text:list text:style-name="LS8" xml:id="list83">
          <text:list-item>
            <text:p text:style-name="P769"><text:span text:style-name="T769_1">APNOR:</text:span><text:span text:style-name="T769_2"><text:s/></text:span><text:span text:style-name="T769_3">Risk<text:s/>is<text:s/>moderate.</text:span><text:span text:style-name="T769_4"><text:s/></text:span><text:span text:style-name="T769_5">One<text:s/>recommendation<text:s/>is<text:s/>that<text:s/>future<text:s/>reporting<text:s/>should<text:s/>make<text:s/>clearer<text:s/>how<text:s/>APNOR<text:s/>manages<text:s/>safeguarding<text:s/>risks,<text:s/>including<text:s/>the<text:s/>governance<text:s/>mechanisms<text:s/>in<text:s/>place<text:s/>to<text:s/>give<text:s/>donors<text:s/>assurance<text:s/>that<text:s/>risks<text:s/>are<text:s/>identified,<text:s/>owned<text:s/>and<text:s/>managed<text:s/>through<text:s/>project<text:s/>design<text:s/>and<text:s/>delivery.</text:span></text:p>
          </text:list-item>
          <text:list-item>
            <text:p text:style-name="P770"><text:span text:style-name="T770_1">WRC:</text:span><text:span text:style-name="T770_2"><text:s/></text:span><text:span text:style-name="T770_3">Risk<text:s/>is<text:s/>moderate.<text:s/>Key<text:s/>risks<text:s/>include<text:s/>conflict<text:s/>and<text:s/>security<text:s/>constraints<text:s/>in<text:s/>MENA<text:s/>affecting<text:s/>partner<text:s/>delivery<text:s/>(particularly<text:s/>of<text:s/>Legal<text:s/>Atlas<text:s/>launches);<text:s/>political<text:s/>sensitivity<text:s/>around<text:s/>nationality<text:s/>law<text:s/>reform;<text:s/>safeguarding<text:s/>and<text:s/>duty<text:s/>of<text:s/>care<text:s/>risks<text:s/>when<text:s/>affected<text:s/>persons<text:s/>share<text:s/>testimony;<text:s/>fiduciary<text:s/>risks<text:s/>associated<text:s/>with<text:s/>onward<text:s/>grants;<text:s/>and<text:s/>delivery<text:s/>risks<text:s/>if<text:s/>Legal<text:s/>Atlas<text:s/>translation<text:s/>and<text:s/>dissemination<text:s/>are<text:s/>not<text:s/>resourced.<text:s/>Mitigation<text:s/>should<text:s/>include<text:s/>updated<text:s/>partner<text:s/>risk<text:s/>assessments,<text:s/>clear<text:s/>safeguarding<text:s/>protocols,<text:s/>crisis-sensitive<text:s/>delivery<text:s/>plans,<text:s/>and<text:s/>regular<text:s/>review<text:s/>of<text:s/>security<text:s/>conditions<text:s/>before<text:s/>public<text:s/>events.</text:span></text:p>
          </text:list-item>
          <text:list-item>
            <text:p text:style-name="P771"><text:span text:style-name="T771_1">INSPIRE:</text:span><text:span text:style-name="T771_2"><text:s/></text:span><text:span text:style-name="T771_3">Risk<text:s/>is<text:s/>moderate.<text:s/>Key<text:s/>risks<text:s/>include<text:s/>political<text:s/>sensitivity<text:s/>around<text:s/>refugee<text:s/>inclusion;<text:s/>constrained<text:s/>education<text:s/>systems<text:s/>in<text:s/>fragile<text:s/>and<text:s/>refugee-hosting<text:s/>settings;<text:s/>financing<text:s/>uncertainty<text:s/></text:span><text:span text:style-name="T771_4">following<text:s/>shifts<text:s/>in<text:s/>humanitarian<text:s/>aid;<text:s/>implementation<text:s/>delays<text:s/>where<text:s/>activities<text:s/>remain<text:s/>at<text:s/>diagnostic<text:s/>stage;<text:s/>and<text:s/>equity<text:s/>risks<text:s/>if<text:s/>girls,<text:s/>children<text:s/>with<text:s/>disabilities,<text:s/>language<text:s/>minorities<text:s/>or<text:s/>children<text:s/>needing<text:s/>psychosocial<text:s/>support<text:s/>are<text:s/>not<text:s/>adequately<text:s/>prioritised.<text:s/>Mitigation<text:s/>should<text:s/>include<text:s/>country-specific<text:s/>risk<text:s/>monitoring,<text:s/>use<text:s/>of<text:s/>disaggregated<text:s/>data<text:s/>where<text:s/>available,<text:s/>government<text:s/>ownership,<text:s/>coordination<text:s/>with<text:s/>UNHCR<text:s/>and<text:s/>partners,<text:s/>and<text:s/>evidence-based<text:s/>transition<text:s/>planning.</text:span></text:p>
          </text:list-item>
          <text:list-item>
            <text:p text:style-name="P772"><text:span text:style-name="T772_1">GCFF:</text:span><text:span text:style-name="T772_2"><text:s/></text:span></text:p>
            <text:list>
              <text:list-item>
                <text:p text:style-name="P773"><text:span text:style-name="T773_1">Risk<text:s/>is<text:s/>moderate.<text:s/></text:span><text:span text:style-name="T773_2">GCFF<text:s/>manages<text:s/>risks<text:s/>through<text:s/>financial<text:s/>controls,<text:s/>portfolio<text:s/>diversification,<text:s/>technical<text:s/>oversight,<text:s/>and<text:s/>adaptive<text:s/>management.</text:span><text:span text:style-name="T773_3"><text:s/></text:span><text:span text:style-name="T773_4">Risks<text:s/>are<text:s/>tracked<text:s/>via<text:s/>a<text:s/>comprehensive<text:s/>results<text:s/>framework,<text:s/>stakeholder<text:s/>feedback,<text:s/>and<text:s/>regular<text:s/>financial<text:s/>reporting.</text:span><text:span text:style-name="T773_5"><text:s/></text:span><text:span text:style-name="T773_6">The<text:s/>approach<text:s/>is<text:s/>designed<text:s/>to<text:s/>ensure<text:s/>both<text:s/>immediate<text:s/>impact<text:s/>and<text:s/>long-term<text:s/>sustainability<text:s/>for<text:s/>host<text:s/>countries<text:s/>and<text:s/>refugees.</text:span></text:p>
              </text:list-item>
              <text:list-item>
                <text:p text:style-name="P774"><text:span text:style-name="T774_1">Specifically<text:s/>on<text:s/>Safeguarding</text:span><text:span text:style-name="T774_2">,</text:span><text:span text:style-name="T774_3"><text:s/>risks<text:s/>are<text:s/>tracked<text:s/>via<text:s/>program</text:span><text:span text:style-name="T774_4">me</text:span><text:span text:style-name="T774_5">-l</text:span><text:span text:style-name="T774_6">evel<text:s/>information<text:s/>through:</text:span></text:p>
                <text:list>
                  <text:list-item>
                    <text:p text:style-name="P775"><text:span text:style-name="T775_1">Environmental<text:s/>and<text:s/>social<text:s/>compliance<text:s/>sections</text:span></text:p>
                  </text:list-item>
                  <text:list-item>
                    <text:p text:style-name="P776"><text:span text:style-name="T776_1">Grievance<text:s/>mechanisms</text:span></text:p>
                  </text:list-item>
                  <text:list-item>
                    <text:p text:style-name="P777"><text:span text:style-name="T777_1">Inclusion<text:s/>of<text:s/>social<text:s/>and<text:s/>gender<text:s/>experts</text:span></text:p>
                  </text:list-item>
                  <text:list-item>
                    <text:p text:style-name="P778"><text:span text:style-name="T778_1">Project<text:s/>action<text:s/>tables<text:s/>and<text:s/>risk<text:s/>mitigation<text:s/>strategies</text:span></text:p>
                  </text:list-item>
                </text:list>
              </text:list-item>
              <text:list-item>
                <text:p text:style-name="P779"><text:span text:style-name="T779_1">Implementation<text:s/>Support<text:s/>Agencies<text:s/>(ISAs)<text:s/>(such<text:s/>as<text:s/>the<text:s/>World<text:s/>Bank,<text:s/>Asian<text:s/>Development<text:s/>Bank,<text:s/>European<text:s/>Investment<text:s/>Bank,<text:s/>etc.)<text:s/>are<text:s/>responsible<text:s/>for<text:s/>technical<text:s/>oversight,<text:s/>project<text:s/>design,<text:s/>and<text:s/>upstream<text:s/>engagement,<text:s/>which<text:s/>includes<text:s/>risk<text:s/>management</text:span></text:p>
              </text:list-item>
              <text:list-item>
                <text:p text:style-name="P780"><text:span text:style-name="T780_1">A<text:s/>recommendation<text:s/>which<text:s/>could<text:s/>be<text:s/>pursued<text:s/>by<text:s/>the<text:s/>team<text:s/>if<text:s/>the<text:s/>UK<text:s/>makes<text:s/>a<text:s/>future<text:s/>financing<text:s/>contribution<text:s/>to<text:s/>the<text:s/>fund,<text:s/>is<text:s/>discuss<text:s/>with<text:s/>the<text:s/>secretariat<text:s/>how<text:s/>the<text:s/>assurance<text:s/>of<text:s/>safeguarding<text:s/>could<text:s/>be<text:s/>reviewed<text:s/>and<text:s/>or<text:s/>highlighted<text:s/>to<text:s/>those<text:s/>on<text:s/>the<text:s/>steering<text:s/>committee<text:s/>of<text:s/>the<text:s/>fund.<text:s text:c="2"/>Recommendation<text:s/>to<text:s/>talk<text:s/>to<text:s/>the<text:s/>safeguarding<text:s/>unit<text:s/>who<text:s/>can<text:s/>advise<text:s/>how<text:s/>this<text:s/>could<text:s/>be<text:s/>done<text:s/>at<text:s/>in<text:s/>multilateral<text:s/>formats.<text:s/></text:span></text:p>
              </text:list-item>
            </text:list>
          </text:list-item>
          <text:list-item>
            <text:p text:style-name="P781"><text:span text:style-name="T781_1">IDSF:<text:s/></text:span></text:p>
            <text:list>
              <text:list-item>
                <text:p text:style-name="P782"><text:span text:style-name="T782_1">Risk<text:s/>is<text:s/>moderate<text:s/>with<text:s/>this<text:s/>project.<text:s/>The<text:s/>Fund<text:s/>operates<text:s/>in<text:s/>fragile<text:s/>and<text:s/>politically<text:s/>sensitive<text:s/>environments<text:s/>where<text:s/>conflict,<text:s/>insecurity,<text:s/>unstable<text:s/>governments,<text:s/>weak<text:s/>institutional<text:s/>capacity<text:s/>and<text:s/>competing<text:s/>political<text:s/>priorities<text:s/>can<text:s/>delay<text:s/>implementation<text:s/>and<text:s/>reduce<text:s/>the<text:s/>pace<text:s/>at<text:s/>which<text:s/>durable<text:s/>solutions<text:s/>are<text:s/>achieved.<text:s/></text:span></text:p>
              </text:list-item>
              <text:list-item>
                <text:p text:style-name="P783"><text:span text:style-name="T783_1">The<text:s/>Fund’s<text:s/>model<text:s/>also<text:s/>relies<text:s/>on<text:s/>governments,<text:s/>UN<text:s/>agencies,<text:s/>development<text:s/>finance<text:s/>institutions<text:s/>and<text:s/>other<text:s/>partners<text:s/>aligning<text:s/>around<text:s/>complex<text:s/>reforms,<text:s/>with<text:s/>risks<text:s/>relating<text:s/>to<text:s/>coordination,<text:s/>delivery<text:s/>and<text:s/>sustainability.<text:s/></text:span></text:p>
              </text:list-item>
              <text:list-item>
                <text:p text:style-name="P784"><text:span text:style-name="T784_1">However,<text:s/>these<text:s/>risks<text:s/>are<text:s/>partially<text:s/>mitigated<text:s/>by<text:s/>the<text:s/>Fund’s<text:s/>strong<text:s/>emphasis<text:s/>on<text:s/>government<text:s/>ownership,<text:s/>adaptive<text:s/>programming,<text:s/>national<text:s/>capacity<text:s/>building<text:s/>and<text:s/>investment<text:s/>in<text:s/>data<text:s/>and<text:s/>coordination<text:s/>systems.<text:s/>FCDO<text:s/>can<text:s/>further<text:s/>mitigate<text:s/>risk<text:s/>through<text:s/>active<text:s/>participation<text:s/>in<text:s/>Fund<text:s/>governance<text:s/>mechanisms<text:s/>such<text:s/>as<text:s/>the<text:s/>IDSF<text:s/>Steering<text:s/>Committee,<text:s/>engagement<text:s/>with<text:s/>UN<text:s/>country<text:s/>teams,<text:s/>targeted<text:s/>monitoring<text:s/>visits,<text:s/>continued<text:s/>scrutiny<text:s/>of<text:s/>delivery<text:s/>and<text:s/>expenditure<text:s/>performance,<text:s/>and<text:s/>encouraging<text:s/>stronger<text:s/>results<text:s/>measurement<text:s/>and<text:s/>risk<text:s/>management<text:s/>at<text:s/>the<text:s/>country<text:s/>level.</text:span></text:p>
              </text:list-item>
            </text:list>
          </text:list-item>
          <text:list-item>
            <text:p text:style-name="P785"><text:span text:style-name="T785_1">EGRISS:</text:span></text:p>
            <text:list>
              <text:list-item>
                <text:p text:style-name="P786"><text:span text:style-name="T786_1">Risk<text:s/>is<text:s/>assessed<text:s/>as<text:s/>low<text:s/>to<text:s/>moderate.<text:s/>The<text:s/>main<text:s/>risks<text:s/>relate<text:s/>to<text:s/>declining<text:s/>donor<text:s/>funding,<text:s/>reduced<text:s/>capacity<text:s/>within<text:s/>national<text:s/>statistical<text:s/>offices,<text:s/>and<text:s/>political<text:s/>sensitivities<text:s/>around<text:s/>data<text:s/>collection.<text:s/>The<text:s/>2025<text:s/>GAIN<text:s/>Survey<text:s/>found<text:s/>resource<text:s/>constraints<text:s/>to<text:s/>be<text:s/>the<text:s/>most<text:s/>commonly<text:s/>reported<text:s/>implementation<text:s/>challenge,<text:s/>while<text:s/>uptake<text:s/>of<text:s/>statelessness<text:s/>statistics<text:s/>(IROSS)<text:s/>remains<text:s/>slower<text:s/>than<text:s/>for<text:s/>refugee<text:s/>and<text:s/>IDP<text:s/>statistics.<text:s/></text:span></text:p>
              </text:list-item>
              <text:list-item>
                <text:p text:style-name="P787"><text:span text:style-name="T787_1">However,<text:s/>these<text:s/>risks<text:s/>are<text:s/>mitigated<text:s/>by<text:s/>EGRISS's<text:s/>country<text:s/>ownership<text:s/>model,<text:s/>broad<text:s/>membership<text:s/>base,<text:s/>and<text:s/>new<text:s/>UN<text:s/>Statistical<text:s/>Commission<text:s/>mandate<text:s/>to<text:s/>2030.<text:s/>FCDO<text:s/>can<text:s/>help<text:s/>mitigate<text:s/>risks<text:s/>by<text:s/>maintaining<text:s/>predictable<text:s/>funding,<text:s/>supporting<text:s/>capacity-building<text:s/>initiatives,<text:s/>encouraging<text:s/>broader<text:s/>donor<text:s/>engagement,<text:s/>and<text:s/>continuing<text:s/>to<text:s/>promote<text:s/>the<text:s/>use<text:s/>of<text:s/>the<text:s/>EGRISS<text:s/>standards.</text:span></text:p>
              </text:list-item>
            </text:list>
          </text:list-item>
          <text:list-item>
            <text:p text:style-name="P788"><text:span text:style-name="T788_1">MMPTF</text:span><text:span text:style-name="T788_2">:</text:span><text:span text:style-name="T788_3"><text:s/></text:span><text:span text:style-name="T788_4">Risk<text:s/>is<text:s/>moderate.<text:s/>The<text:s/>principal<text:s/>risk<text:s/>to<text:s/>delivery<text:s/>is<text:s/>the<text:s/>Fund's<text:s/>continued<text:s/>reliance<text:s/>on<text:s/>voluntary<text:s/>donor<text:s/>contributions,<text:s/>which<text:s/>has<text:s/>constrained<text:s/>resource<text:s/>mobilisation<text:s/>and<text:s/>limited<text:s/>the<text:s/>pace<text:s/>at<text:s/>which<text:s/>approved<text:s/>Joint<text:s/>Programmes<text:s/>can<text:s/>move<text:s/>into<text:s/>implementation.<text:s/>Additional<text:s/>risks<text:s/>include<text:s/>delays<text:s/>in<text:s/>programme<text:s/>approval<text:s/>and<text:s/>implementation<text:s/>across<text:s/>a<text:s/>diverse<text:s/>portfolio,<text:s/>and<text:s/>challenges<text:s/>in<text:s/>maintaining<text:s/>delivery<text:s/>momentum<text:s/>in<text:s/>complex<text:s/>migration<text:s/>governance<text:s/>contexts.<text:s/>Despite<text:s/>these<text:s/>challenges,<text:s/>the<text:s/>Fund<text:s/>continues<text:s/>to<text:s/>maintain<text:s/>a<text:s/>strong<text:s/>pipeline<text:s/>of<text:s/>demand,<text:s/>active<text:s/>programming<text:s/>in<text:s/>multiple<text:s/>countries,<text:s/>and<text:s/>established<text:s/>governance<text:s/>arrangements.</text:span></text:p>
          </text:list-item>
          <text:list-item>
            <text:p text:style-name="P789"><text:span text:style-name="T789_1">RMGP</text:span><text:span text:style-name="T789_2">:</text:span><text:span text:style-name="T789_3"><text:s/>Risk<text:s/>is<text:s/>moderate.<text:s/>As<text:s/>a<text:s/>newly<text:s/>established<text:s/>regional<text:s/>programme,<text:s/>key<text:s/>risks<text:s/>relate<text:s/>to<text:s/>differing<text:s/>levels<text:s/>of<text:s/>institutional<text:s/>capacity<text:s/>across<text:s/>participating<text:s/>countries,<text:s/>the<text:s/>complexity<text:s/>of<text:s/>coordinating<text:s/>multiple<text:s/>governments<text:s/>and<text:s/>implementing<text:s/>partners,<text:s/>potential<text:s/>overlap<text:s/>with<text:s/>other<text:s/>regional<text:s/>migration<text:s/>initiatives,<text:s/>and<text:s/>reliance<text:s/>on<text:s/>sustained<text:s/>political<text:s/>commitment<text:s/>to<text:s/>advance<text:s/>migration<text:s/>governance<text:s/>reforms.<text:s/>Delivery<text:s/>risk<text:s/>is<text:s/>heightened<text:s/>by<text:s/>the<text:s/>programme's<text:s/>early<text:s/>stage<text:s/>of<text:s/>implementation<text:s/>and<text:s/>still-maturing<text:s/>governance<text:s/>arrangements.</text:span></text:p>
          </text:list-item>
          <text:list-item>
            <text:p text:style-name="P790"><text:span text:style-name="T790_1">Manageability</text:span><text:span text:style-name="T790_2"><text:s/>of<text:s/>the<text:s/>programme:<text:s/>The<text:s/>GCP<text:s/>is<text:s/>aiming<text:s/>to<text:s/>influence<text:s/>in<text:s/>a<text:s/>high<text:s/>number<text:s/>of<text:s/>international<text:s/>spaces<text:s/></text:span><text:span text:style-name="T790_3">through</text:span><text:span text:style-name="T790_4"><text:s/></text:span><text:span text:style-name="T790_5">numerous<text:s/>workstreams<text:s/>with<text:s/>different<text:s/>partners.<text:s/>This<text:s/>is<text:s/>reflected<text:s/>in<text:s/>the<text:s/>large<text:s/>number<text:s/>of<text:s/>outcomes<text:s/>the<text:s/>programme<text:s/></text:span><text:span text:style-name="T790_6">is<text:s/>working</text:span><text:span text:style-name="T790_7"><text:s/>towards<text:s/>to<text:s/>achieve<text:s/>its<text:s/>desired<text:s/>impact.<text:s/></text:span><text:span text:style-name="T790_8">At<text:s/>a<text:s/>high-level</text:span><text:span text:style-name="T790_9">,</text:span><text:span text:style-name="T790_10"><text:s/>the<text:s/>programme<text:s/>team</text:span><text:span text:style-name="T790_11"><text:s/>might</text:span><text:span text:style-name="T790_12"><text:s/>consider<text:s/></text:span><text:span text:style-name="T790_13">whether</text:span><text:span text:style-name="T790_14"><text:s/>existing<text:s/>outcomes<text:s/>could<text:s/>be<text:s/></text:span><text:span text:style-name="T790_15">consolidated<text:s/>(e.g.<text:s/>1<text:s/>and<text:s/>2</text:span><text:span text:style-name="T790_16">)<text:s/>to<text:s/>avoid<text:s/></text:span><text:span text:style-name="T790_17">risk<text:s/>of<text:s/></text:span><text:span text:style-name="T790_18">potential<text:s/>duplication<text:s/>in<text:s/>results<text:s/>metric</text:span><text:span text:style-name="T790_19">s</text:span><text:span text:style-name="T790_20"><text:s/>for<text:s/>adjacent<text:s/>thematic<text:s/>workstreams</text:span><text:span text:style-name="T790_21"><text:s/>or<text:s/>the<text:s/>risk<text:s/>that<text:s/>the<text:s/>programme<text:s/>becomes<text:s/></text:span><text:span text:style-name="T790_22">diffuse.</text:span></text:p>
          </text:list-item>
        </text:list>
        <text:p text:style-name="P791"/>
        <text:p text:style-name="P792"><text:span text:style-name="T792_1">F</text:span><text:span text:style-name="T792_2">:<text:s/></text:span><text:span text:style-name="T792_3">PROGRAMME<text:s/>MANAGEMENT:<text:s/></text:span><text:bookmark-start text:name="_Hlk21353049"/><text:span text:style-name="T792_4">DELIVERY,<text:s/>COMMERCIAL<text:s/>&amp;<text:s/>FINANCIAL<text:s/>PERFORMANCE</text:span><text:bookmark-end text:name="_Hlk21353049"/></text:p>
        <text:p text:style-name="P793"/>
        <text:p text:style-name="P794"><text:span text:style-name="T794_1">Summarise<text:s/>the<text:s/>performance<text:s/>of<text:s/>partners<text:s/>and<text:s/>FCDO,<text:s/>notably<text:s/>on<text:s/>commercial<text:s/>and<text:s/>financial<text:s/>issues.</text:span></text:p>
        <text:p text:style-name="P795"/>
        <text:list text:style-name="LS23" xml:id="list105">
          <text:list-item>
            <text:p text:style-name="P796"><text:span text:style-name="T796_1">Reporting:</text:span><text:span text:style-name="T796_2"><text:s/>across<text:s/>the<text:s/>programme,<text:s/>partners<text:s/></text:span><text:span text:style-name="T796_3">broadly<text:s/></text:span><text:span text:style-name="T796_4">met<text:s/>requirements<text:s/>for<text:s/>submission<text:s/>of<text:s/>audited<text:s/>financial<text:s/>statements<text:s/>and<text:s/>narrative<text:s/>reporting.</text:span><text:span text:style-name="T796_5"><text:s/>The<text:s/>reports<text:s/>from<text:s/>all<text:s/>partners<text:s/>were<text:s/>sufficiently<text:s/>detailed<text:s/></text:span><text:span text:style-name="T796_6">and<text:s/></text:span><text:span text:style-name="T796_7">were<text:s/>mostly<text:s/>submitted<text:s/>on<text:s/>time.<text:s/>The<text:s/>few<text:s/>instances<text:s/>where<text:s/>reports<text:s/>were<text:s/>delayed<text:s/>are<text:s/>attributed<text:s/>to<text:s/>good-faith<text:s/>efforts<text:s/>by<text:s/>partners<text:s/>(e.g.<text:s/>UNHCR)<text:s/>to<text:s/>garner<text:s/>detailed<text:s/>inputs<text:s/>and<text:s/></text:span><text:span text:style-name="T796_8">consult<text:s/>with<text:s/>downstream<text:s/></text:span><text:span text:style-name="T796_9">stakeholders</text:span><text:span text:style-name="T796_10"><text:s/>before<text:s/>submitting<text:s/>consolidated<text:s/>data<text:s/>to<text:s/>FCDO.</text:span></text:p>
          </text:list-item>
        </text:list>
        <text:p text:style-name="P797"/>
        <text:list text:style-name="LS23" xml:id="list106">
          <text:list-item>
            <text:p text:style-name="P798"><text:span text:style-name="T798_1">Proactivity<text:s/>on<text:s/>risk:</text:span><text:span text:style-name="T798_2"><text:s/></text:span><text:span text:style-name="T798_3">the<text:s/>programme<text:s/>team<text:s/>review<text:s/>the<text:s/>GCP<text:s/>risk<text:s/>register<text:s/></text:span><text:span text:style-name="T798_4">regularly<text:s/>in<text:s/>line<text:s/>with<text:s/>PrOF<text:s/>guidance<text:s/></text:span><text:span text:style-name="T798_5">and<text:s/></text:span><text:span text:style-name="T798_6">ensure<text:s/>project-level<text:s/>risk<text:s/>is<text:s/>an<text:s/>agenda<text:s/>item<text:s/></text:span><text:span text:style-name="T798_7">on<text:s/>when<text:s/>meeting</text:span><text:span text:style-name="T798_8"><text:s/>partners</text:span><text:span text:style-name="T798_9"><text:s/></text:span><text:span text:style-name="T798_10">at<text:s/>least<text:s/>quarterly</text:span><text:span text:style-name="T798_11">.<text:s/></text:span><text:span text:style-name="T798_12">FCDO<text:s/>institutional</text:span><text:span text:style-name="T798_13"><text:s/>leads<text:s/>are<text:s/>involved<text:s/>in<text:s/>steering<text:s/>committees<text:s/></text:span><text:span text:style-name="T798_14">at<text:s/>strategic<text:s/>levels</text:span><text:span text:style-name="T798_15"><text:s/>for<text:s/>the<text:s/>larger<text:s/>funds<text:s/>involved<text:s/>in<text:s/>the<text:s/>programme,<text:s/>giving<text:s/>additional<text:s/>assurance<text:s/>on<text:s/></text:span><text:span text:style-name="T798_16">quality<text:s/>of<text:s/>oversight.</text:span></text:p>
          </text:list-item>
        </text:list>
        <text:p text:style-name="P799"/>
        <text:p text:style-name="P800"><text:span text:style-name="T800_1">Ideally,<text:s/>the<text:s/>programme<text:s/>would<text:s/>have<text:s/>a<text:s/>complete<text:s/>Delivery<text:s/>Chain<text:s/>Map,<text:s/>covering<text:s/>the<text:s/>entire<text:s/>partner<text:s/>ecosystem<text:s/>in<text:s/>order<text:s/>to<text:s/>effective</text:span><text:span text:style-name="T800_2">ly</text:span><text:span text:style-name="T800_3"><text:s/>track<text:s/>relationships,<text:s/>cashflow<text:s/>and<text:s/>build<text:s/>a<text:s/>picture<text:s/>of<text:s/>the</text:span><text:span text:style-name="T800_4"><text:s/>downstream<text:s/>risk<text:s/>profile.<text:s/>However,<text:s/>performing<text:s/>such</text:span><text:span text:style-name="T800_5"><text:s/>mapping<text:s/></text:span><text:span text:style-name="T800_6">in<text:s/>sufficient<text:s/>detail<text:s/>to<text:s/>be<text:s/>useful<text:s/>requires<text:s/>resource<text:s/>and<text:s/>time<text:s/>commitment<text:s/>from<text:s/>a<text:s/>team<text:s/>already<text:s/>managing<text:s/>a<text:s/>highly<text:s/>complex<text:s/>programme<text:s/>with<text:s/></text:span><text:span text:style-name="T800_7">9<text:s/>partners<text:s/>and<text:s/>working<text:s/>towards<text:s/>9<text:s/>outcomes.<text:s/>When<text:s/>taking<text:s/>decisions<text:s/>about<text:s/>the<text:s/>future<text:s/>management<text:s/>of<text:s/>the<text:s/></text:span><text:span text:style-name="T800_8">GCP</text:span><text:span text:style-name="T800_9">,<text:s/>it<text:s/>is<text:s/></text:span><text:span text:style-name="T800_10">recommended</text:span><text:span text:style-name="T800_11"><text:s/>that<text:s/>portfolio<text:s/>leadership<text:s/></text:span><text:span text:style-name="T800_12">accept<text:s/>the<text:s/>limitations<text:s/>inherent<text:s/>in<text:s/>continuing<text:s/></text:span><text:span text:style-name="T800_13">to<text:s/>work<text:s/>with<text:s/>a<text:s/>large<text:s/>number<text:s/>of<text:s/>partners<text:s/>under<text:s/>a<text:s/>single<text:s/>programme,<text:s/>or<text:s/>alternatively<text:s/></text:span><text:span text:style-name="T800_14">give<text:s/>the<text:s/>team<text:s/>permission<text:s/>to<text:s/>focus<text:s/>on<text:s/></text:span><text:span text:style-name="T800_15">managing</text:span><text:span text:style-name="T800_16"><text:s/>fewer<text:s/>interventions<text:s/>“better”,<text:s/>i.e.<text:s/>to<text:s/>a<text:s/>best<text:s/>practice<text:s/>standard<text:s/>on<text:s/>risk,<text:s/>DCM<text:s/>and<text:s/></text:span><text:span text:style-name="T800_17">MEL<text:s/>beyond<text:s/>baseline<text:s/>compliance.</text:span></text:p>
        <text:p text:style-name="P801"/>
        <text:list text:style-name="LS23" xml:id="list107">
          <text:list-item>
            <text:p text:style-name="P802"><text:span text:style-name="T802_1">Financial<text:s/>management:</text:span><text:span text:style-name="T802_2"><text:s/></text:span><text:span text:style-name="T802_3">t</text:span><text:span text:style-name="T802_4">he<text:s/>GCP<text:s/>has<text:s/>not<text:s/>identified<text:s/>any<text:s/>concrete<text:s/>issues<text:s/>with<text:s/>forecasting,<text:s/>although<text:s/>the<text:s/>regularity<text:s/>of<text:s/>updates<text:s/>varies<text:s/>between<text:s/>partners.<text:s/></text:span><text:span text:style-name="T802_5">Under<text:s/>the<text:s/>programme,<text:s/>NGO<text:s/>partners<text:s/>are<text:s/>paid<text:s/>quarterly<text:s/>in<text:s/>arrears,<text:s/>giving<text:s/>FCDO<text:s/>the<text:s/>ability<text:s/>to<text:s/>verify<text:s/></text:span><text:span text:style-name="T802_6">delivery<text:s/>and<text:s/>quality<text:s/>assure<text:s/>results<text:s/>before<text:s/>disbursing<text:s/>funds.<text:s/>This<text:s/>is<text:s/>positive.<text:s/></text:span></text:p>
          </text:list-item>
        </text:list>
        <text:p text:style-name="P803"/>
        <text:p text:style-name="P804"><text:span text:style-name="T804_1">As<text:s/></text:span><text:span text:style-name="T804_2">is<text:s/>often<text:s/>the<text:s/>case<text:s/>when<text:s/>working<text:s/>with<text:s/>multilateral<text:s/>partners</text:span><text:span text:style-name="T804_3"><text:s/>and<text:s/>joint-donor<text:s/>funds</text:span><text:span text:style-name="T804_4">,</text:span><text:span text:style-name="T804_5"><text:s/>the<text:s/>GCP<text:s/>is<text:s/>compelled<text:s/>to<text:s/>authorise<text:s/>pre-payments<text:s/></text:span><text:span text:style-name="T804_6">for<text:s/>delivery<text:s/>to<text:s/>commence.<text:s/>The<text:s/>given<text:s/>justifications<text:s/>for<text:s/>this<text:s/></text:span><text:span text:style-name="T804_7">are<text:s/>PrOF<text:s/>compliant,<text:s/>but<text:s/>there<text:s/>is<text:s/>a<text:s/>broad<text:s/>recommendation<text:s/>(not<text:s/>just<text:s/>for<text:s/>GCP)<text:s/>to<text:s/>challenge<text:s/>whether<text:s/>staff<text:s/>costs<text:s/>should<text:s/>be<text:s/>eligible<text:s/>for<text:s/>pre-payment.<text:s/></text:span><text:span text:style-name="T804_8">Authorising<text:s/>a<text:s/>pre-payment<text:s/>under<text:s/>the<text:s/>PrOF</text:span><text:span text:style-name="T804_9">,<text:s/>the<text:s/>implication<text:s/>would<text:s/>be<text:s/>that<text:s/></text:span><text:span text:style-name="T804_10">the<text:s/>partner<text:s/>would<text:s/>no<text:s/>longer<text:s/>employ<text:s/>said<text:s/>staff<text:s/>without<text:s/>the<text:s/>funding<text:s/>from<text:s/>GCP<text:s/>–<text:s/>which<text:s/>seems<text:s/>unlikely<text:s/>in<text:s/>large<text:s/>multilateral<text:s/>bodies,<text:s/>and<text:s/>if,<text:s/>anything,<text:s/>applies<text:s/>more<text:s/>readily<text:s/>as<text:s/>a<text:s/>justification<text:s/>for<text:s/>small<text:s/>NGOs<text:s/>dependent<text:s/>on<text:s/>a<text:s/>mo</text:span><text:span text:style-name="T804_11">re<text:s/>‘hand-to-mouth’<text:s/>receipt<text:s/>of<text:s/>funding.<text:s/></text:span></text:p>
        <text:p text:style-name="P805"/>
        <text:p text:style-name="P806"><text:span text:style-name="T806_1">There<text:s/>are<text:s/>n</text:span><text:span text:style-name="T806_2">o<text:s/>assets</text:span><text:span text:style-name="T806_3"><text:s/>listed</text:span><text:span text:style-name="T806_4"><text:s/>under<text:s/></text:span><text:span text:style-name="T806_5">the<text:s/></text:span><text:span text:style-name="T806_6">programme.</text:span></text:p>
        <text:p text:style-name="P807"/>
        <text:list text:style-name="LS23" xml:id="list108">
          <text:list-item>
            <text:p text:style-name="P808"><text:span text:style-name="T808_1">Note:<text:s/></text:span><text:span text:style-name="T808_2">T</text:span><text:span text:style-name="T808_3">he<text:s/></text:span><text:span text:style-name="T808_4">GCFF<text:s/></text:span><text:span text:style-name="T808_5">does<text:s/>not<text:s/>currently<text:s/>establish<text:s/>targets<text:s/>for<text:s/>the<text:s/>indicators<text:s/>in<text:s/>its<text:s/>logframe.</text:span><text:span text:style-name="T808_6"><text:s/>This<text:s/>is<text:s/>because</text:span><text:span text:style-name="T808_7">,<text:s/>w</text:span><text:span text:style-name="T808_8">hile<text:s/>the<text:s/>Facility<text:s/>provides<text:s/></text:span><text:span text:style-name="T808_9">planning<text:s/>support<text:s/>and<text:s/></text:span><text:span text:style-name="T808_10">oversight</text:span><text:span text:style-name="T808_11"><text:s/>of<text:s/>the<text:s/>programme<text:s/>to<text:s/>ensure<text:s/></text:span><text:span text:style-name="T808_12">funds<text:s/>are<text:s/>used<text:s/>efficiently<text:s/>and<text:s/>projects<text:s/>are<text:s/>aligned<text:s/>with<text:s/>Facility<text:s/>objectives,<text:s/></text:span><text:span text:style-name="T808_13">it<text:s/>has<text:s/>limited<text:s/>control<text:s/>over<text:s/>what<text:s/>projects<text:s/>countries<text:s/>choose<text:s/>to<text:s/>put<text:s/>forth<text:s/></text:span><text:span text:style-name="T808_14">and<text:s/>fund<text:s/>through<text:s/>it.</text:span><text:span text:style-name="T808_15"><text:s/>This<text:s/>reality<text:s/>makes<text:s/>it<text:s/>difficult<text:s/>to<text:s/></text:span><text:span text:style-name="T808_16">predict<text:s/>outputs<text:s/>and<text:s/>therefore<text:s/>set<text:s/>targets.<text:s/></text:span><text:span text:style-name="T808_17">For<text:s/>this<text:s/>reason,<text:s/></text:span><text:span text:style-name="T808_18">the<text:s/>GCFF<text:s/>Coordination<text:s/>Unit<text:s/>was<text:s/>resistant<text:s/>to<text:s/>provide<text:s/>targets<text:s/>for<text:s/>the<text:s/>GCP<text:s/>logframe,<text:s/>with<text:s/>the<text:s/>final<text:s/>compromise<text:s/>being<text:s/>that<text:s/>last<text:s/>year’s<text:s/>achieved<text:s/>numbers<text:s/>be<text:s/>used<text:s/>for<text:s/>next<text:s/>year’s<text:s/>targets.<text:s/>However,<text:s/>this<text:s/></text:span><text:span text:style-name="T808_19">approach<text:s/>is</text:span><text:span text:style-name="T808_20"><text:s/>not<text:s/></text:span><text:span text:style-name="T808_21">conducive<text:s/>to<text:s/></text:span><text:span text:style-name="T808_22">encouraging<text:s/>growth<text:s/>and<text:s/>improvement</text:span><text:span text:style-name="T808_23"><text:s/>and<text:s/>so<text:s/>FCDO<text:s/>influencers<text:s/>represented<text:s/></text:span><text:span text:style-name="T808_24">in<text:s/>fund<text:s/>governance<text:s/>would<text:s/>do<text:s/>well<text:s/>to<text:s/>highlight<text:s/>the<text:s/>issue<text:s/>and<text:s/>aim<text:s/>to<text:s/>support<text:s/>the<text:s/>GCP<text:s/>team<text:s/>to<text:s/>resolve,<text:s/>so<text:s/>targets<text:s/>can<text:s/>be<text:s/>mutually<text:s/>agreed</text:span><text:span text:style-name="T808_25">.</text:span></text:p>
          </text:list-item>
        </text:list>
        <text:p text:style-name="P809"/>
        <text:p text:style-name="P810"/>
        <text:p text:style-name="P811"/>
        <text:p text:style-name="P812"/>
        <text:p text:style-name="P813"><text:span text:style-name="T813_1">G</text:span><text:span text:style-name="T813_2">:<text:s/></text:span><text:span text:style-name="T813_3">MONITORING,<text:s/>EVIDENCE<text:s/>AND<text:s/>LEARNING</text:span></text:p>
        <text:p text:style-name="P814"/>
        <text:p text:style-name="P815"><text:span text:style-name="T815_1">Monitoring<text:s/>and<text:s/>Evaluation</text:span></text:p>
        <text:p text:style-name="P816"><text:span text:style-name="T816_1">There<text:s/>is<text:s/>no<text:s/></text:span><text:span text:style-name="T816_2">external<text:s/>MEL<text:s/>supplier<text:s/>engaged<text:s/>as<text:s/>part<text:s/>of<text:s/>the<text:s/>GCP.<text:s/>In<text:s/>large<text:s/>programmes,<text:s/>this<text:s/>would<text:s/></text:span><text:span text:style-name="T816_3">certainly<text:s/>be<text:s/>flagged<text:s/>as<text:s/>a<text:s/></text:span><text:span text:style-name="T816_4">significant<text:s/>gap</text:span><text:span text:style-name="T816_5">.</text:span><text:span text:style-name="T816_6"><text:s/>However,<text:s/>the<text:s/>PrOF<text:s/>emphasises<text:s/>the<text:s/>importance<text:s/>of<text:s/>adopting<text:s/>a<text:s/>proportionate<text:s/>and<text:s/></text:span><text:span text:style-name="T816_7">cost-effective</text:span><text:span text:style-name="T816_8"><text:s/>approach<text:s/>to<text:s/></text:span><text:span text:style-name="T816_9">monitoring<text:s/>and<text:s/>evaluation<text:s/></text:span><text:span text:style-name="T816_10">at<text:s/>a<text:s/>programme<text:s/>level,<text:s/>and<text:s/>results<text:s/>are<text:s/>reported<text:s/>regularly<text:s/>and<text:s/></text:span><text:span text:style-name="T816_11">efficiently</text:span><text:span text:style-name="T816_12"><text:s/>by<text:s/>GCP<text:s/>partners<text:s/>to<text:s/>FCDO<text:s/>and<text:s/>annual<text:s/>reviews<text:s/>to<text:s/>date<text:s/>have<text:s/>been<text:s/>completed<text:s/></text:span><text:span text:style-name="T816_13">on<text:s/>time</text:span><text:span text:style-name="T816_14">.<text:s/>There<text:s/>is<text:s/>a<text:s/>risk<text:s/>that<text:s/>taking<text:s/>a<text:s/>more<text:s/>light-touch<text:s/>approach<text:s/>to<text:s/>this<text:s/>FY25-26<text:s/>Annual<text:s/>Revie</text:span><text:span text:style-name="T816_15">w<text:s/></text:span><text:span text:style-name="T816_16">in<text:s/>a<text:s/>foreshortened<text:s/>timeframe<text:s/>misses<text:s/>some<text:s/>of<text:s/>the<text:s/>deep<text:s/>scrutiny<text:s/>needed</text:span><text:span text:style-name="T816_17"><text:s/>to<text:s/>provide<text:s/>maximally<text:s/>effective<text:s/>internal<text:s/>MEL.</text:span><text:span text:style-name="T816_18"><text:s/></text:span></text:p>
        <text:p text:style-name="P817"/>
        <text:p text:style-name="P818"><text:span text:style-name="T818_1">Evidence</text:span></text:p>
        <text:p text:style-name="P819"><text:span text:style-name="T819_1">The<text:s/>programme<text:s/>is<text:s/>highly<text:s/>reliant<text:s/>on<text:s/>partner<text:s/>reporting<text:s/>for<text:s/>its<text:s/>evidence<text:s/>base.<text:s/>Good<text:s/>working<text:s/>relationships<text:s/>and<text:s/>diligence<text:s/>on<text:s/>timeliness<text:s/>of<text:s/>reporting<text:s/>have<text:s/>made<text:s/>this<text:s/>workable<text:s/>to<text:s/>date,<text:s/>but<text:s/>it<text:s/>is<text:s/>recommended<text:s/>that<text:s/>the<text:s/></text:span><text:span text:style-name="T819_2">GCP<text:s/>team<text:s/>consider<text:s/>what<text:s/></text:span><text:span text:style-name="T819_3">sectoral<text:s/>research<text:s/></text:span><text:span text:style-name="T819_4">and<text:s/>new<text:s/>data<text:s/>may<text:s/>inform<text:s/>or<text:s/>support<text:s/>the<text:s/>ToC<text:s/>in<text:s/>the<text:s/>remaining<text:s/>period,<text:s/></text:span><text:span text:style-name="T819_5">with<text:s/>an<text:s/></text:span><text:span text:style-name="T819_6">emphasis</text:span><text:span text:style-name="T819_7"><text:s/>around<text:s/>sustainability<text:s/>of<text:s/>interventions<text:s/>as<text:s/>the<text:s/>programme<text:s/>is<text:s/>due<text:s/>to<text:s/>close<text:s/>at<text:s/>the<text:s/>end<text:s/>of<text:s/>the<text:s/>next<text:s/>year.</text:span><text:span text:style-name="T819_8"><text:s/>This<text:s/>should<text:s/>draw<text:s/>proactively<text:s/>on<text:s/>the<text:s/>work<text:s/>due<text:s/>to<text:s/>commence<text:s/>under<text:s/>the<text:s/>Migration<text:s/>Facility<text:s/>programme<text:s/>which<text:s/>the<text:s/>directorate<text:s/>will<text:s/>run<text:s/>for<text:s/>a<text:s/>pilot<text:s/>year<text:s/>(roughly<text:s/>coinciding<text:s/>with<text:s/>the<text:s/>remainder<text:s/>of<text:s/>GCP)</text:span><text:span text:style-name="T819_9">,<text:s/>especially<text:s/>the<text:s/>upcoming<text:s/>PMEL<text:s/>contract</text:span><text:span text:style-name="T819_10">.</text:span></text:p>
        <text:p text:style-name="P820"/>
        <text:p text:style-name="P821"><text:span text:style-name="T821_1">Learning</text:span></text:p>
        <text:p text:style-name="P822"/>
        <text:p text:style-name="P823"><text:span text:style-name="T823_1">R</text:span><text:span text:style-name="T823_2">elated<text:s/>r</text:span><text:span text:style-name="T823_3">ecommendations<text:s/>from<text:s/>last<text:s/>AR</text:span><text:span text:style-name="T823_4"><text:s/>and<text:s/>action<text:s/></text:span><text:span text:style-name="T823_5">in<text:s/>response</text:span><text:span text:style-name="T823_6">:</text:span></text:p>
        <text:p text:style-name="P824"/>
        <text:list text:style-name="LS19" xml:id="list109">
          <text:list-item>
            <text:p text:style-name="P825"><text:span text:style-name="T825_1">Programme<text:s/>team<text:s/>to<text:s/>consider<text:s/>adjusting<text:s/>the<text:s/>logframe<text:s/>to<text:s/>more<text:s/>accurately<text:s/>reflect<text:s/>meaningful<text:s/>progress,<text:s/>rather<text:s/>than<text:s/>using<text:s/>simple<text:s/>indicators<text:s/>such<text:s/>as<text:s/>“projects<text:s/>funded”,<text:s/>as<text:s/>well<text:s/>as<text:s/>use<text:s/>disaggregated<text:s/>data<text:s/>where<text:s/>possible.</text:span><text:span text:style-name="T825_2"><text:line-break/></text:span><text:span text:style-name="T825_3">Delivery:<text:s/></text:span><text:span text:style-name="T825_4">ToC<text:s/>and<text:s/>logframe<text:s/>thoroughly<text:s/>reviewed<text:s/>and<text:s/>re</text:span><text:span text:style-name="T825_5">vised<text:s/>to<text:s/>allow<text:s/>for<text:s/>better<text:s/>monitoring.<text:s/></text:span><text:span text:style-name="T825_6">Following<text:s/>this,<text:s/>the<text:s/>programme<text:s/>team<text:s/></text:span><text:span text:style-name="T825_7">engaged<text:s/>in<text:s/>thorough<text:s/>consultations<text:s/>with<text:s/>all<text:s/>partners,<text:s/></text:span><text:span text:style-name="T825_8">agreeing<text:s/>on<text:s/>more<text:s/>substantive<text:s/>indicators<text:s/>for<text:s/>all<text:s/>outputs<text:s/>and<text:s/>outcomes.</text:span></text:p>
          </text:list-item>
        </text:list>
        <text:p text:style-name="P826"/>
        <text:list text:style-name="LS19" xml:id="list110">
          <text:list-item>
            <text:p text:style-name="P827"><text:span text:style-name="T827_1">Programme<text:s/>team<text:s/>to<text:s/>clarify<text:s/>indicator<text:s/>definitions<text:s/>and<text:s/>expected<text:s/>reporting<text:s/>from<text:s/>partners<text:s/>before<text:s/>setting<text:s/>new<text:s/>targets<text:s/>for<text:s/>the<text:s/>coming<text:s/>year.</text:span></text:p>
          </text:list-item>
        </text:list>
        <text:p text:style-name="P828"><text:span text:style-name="T828_1">Delivery:<text:s/>as<text:s/>part<text:s/>of<text:s/>the<text:s/>logframe<text:s/>redesign<text:s/>process,<text:s/>the<text:s/>programme<text:s/>team<text:s/>took<text:s/>particular<text:s/>care<text:s/>to<text:s/>ensure<text:s/>that<text:s/>no<text:s/>misunderstandings<text:s/>occurred.<text:s/>These<text:s/>efforts<text:s/>included<text:s/></text:span><text:span text:style-name="T828_2">discussing<text:s/>indicators<text:s/>in<text:s/>meetings<text:s/>rather<text:s/>than<text:s/>over<text:s/>email,<text:s/>written<text:s/>documents<text:s/>listing<text:s/></text:span><text:span text:style-name="T828_3">suggested<text:s/>indicators<text:s/>and<text:s/>any<text:s/>definitions<text:s/>needed,<text:s/>and<text:s/>final<text:s/>confirmations<text:s/>over<text:s/>email.</text:span></text:p>
        <text:p text:style-name="P829"/>
        <text:list text:style-name="LS19" xml:id="list111">
          <text:list-item>
            <text:p text:style-name="P830"><text:span text:style-name="T830_1">The<text:s/>programme<text:s/>team<text:s/>should<text:s/>consider<text:s/>conducting<text:s/>more<text:s/>in-</text:span><text:span text:style-name="T830_2">person<text:s/>monitoring</text:span><text:span text:style-name="T830_3"><text:s/>visits</text:span><text:span text:style-name="T830_4"><text:s/>–<text:s/></text:span><text:span text:style-name="T830_5">at<text:s/>least<text:s/>two,<text:s/>covering<text:s/>at<text:s/>least<text:s/>one<text:s/>bilateral<text:s/>and<text:s/>one<text:s/>multilateral<text:s/>project.</text:span></text:p>
          </text:list-item>
        </text:list>
        <text:p text:style-name="P831"><text:span text:style-name="T831_1">Delivery:<text:s/>the<text:s/>programme<text:s/>team<text:s/>assessed<text:s/>possible<text:s/>monitoring<text:s/>visit<text:s/>candidates<text:s/>throughout<text:s/>the<text:s/>year.<text:s/>Due<text:s/>to<text:s/>the<text:s/>nature<text:s/>of<text:s/>the<text:s/>programme,<text:s/>no<text:s/>clear<text:s/>candidates<text:s/>were<text:s/>identified<text:s/>that<text:s/>would<text:s/>provide<text:s/>VfM.<text:s/>However,<text:s/></text:span><text:span text:style-name="T831_2">SRO<text:s/>attended<text:s/></text:span><text:span text:style-name="T831_3">events<text:s/>held<text:s/>by<text:s/>partners<text:s/></text:span><text:span text:style-name="T831_4">in<text:s/>DC<text:s/>(INSPIRE)</text:span><text:span text:style-name="T831_5">,<text:s/>Yerevan<text:s/>(GCFF),</text:span><text:span text:style-name="T831_6"><text:s/>and<text:s/></text:span><text:span text:style-name="T831_7">Nairobi<text:s/>(GCENR)<text:s/>to<text:s/></text:span><text:span text:style-name="T831_8">provide<text:s/>oversight<text:s/>of<text:s/>delivery<text:s/>and<text:s/>closer<text:s/>collaboration<text:s/>with<text:s/>partners.</text:span></text:p>
        <text:p text:style-name="P832"/>
        <text:p text:style-name="P833"/>
        <text:p text:style-name="P834"/>
        <text:p text:style-name="P83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1f3763" style:font-name="Calibri Light" style:font-name-asian="游ゴシック Light" style:font-name-complex="Times New Roman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Comment_20_Reference" style:display-name="Comment Reference" style:family="text" style:parent-style-name="Default_20_Paragraph_20_Font">
      <style:text-properties fo:font-size="8pt" style:font-size-asian="8pt" style:font-size-complex="8pt"/>
    </style:style>
    <style:style style:name="Comment_20_Text" style:display-name="Comment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Comment_20_Subject" style:display-name="Comment Subject" style:family="paragraph" style:parent-style-name="Comment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3_20_Char" style:display-name="Heading 3 Char" style:family="text" style:parent-style-name="Default_20_Paragraph_20_Font">
      <style:text-properties fo:color="#1f3763" style:font-name="Calibri Light" fo:font-size="12pt" style:font-name-asian="游ゴシック Light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-complex="Times New Roman"/>
    </style:style>
    <style:style style:name="List7Level1" style:family="text">
      <style:text-properties style:font-name="Symbol"/>
    </style:style>
    <style:style style:name="List7Level2" style:family="text">
      <style:text-properties style:font-name-complex="Times New Roman"/>
    </style:style>
    <style:style style:name="List7Level3" style:family="text">
      <style:text-properties style:font-name-complex="Times New Roman"/>
    </style:style>
    <style:style style:name="List7Level4" style:family="text">
      <style:text-properties style:font-name-complex="Times New Roman"/>
    </style:style>
    <style:style style:name="List7Level5" style:family="text">
      <style:text-properties style:font-name-complex="Times New Roman"/>
    </style:style>
    <style:style style:name="List7Level6" style:family="text">
      <style:text-properties style:font-name-complex="Times New Roman"/>
    </style:style>
    <style:style style:name="List7Level7" style:family="text">
      <style:text-properties style:font-name-complex="Times New Roman"/>
    </style:style>
    <style:style style:name="List7Level8" style:family="text">
      <style:text-properties style:font-name-complex="Times New Roman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-complex="Times New Roman"/>
    </style:style>
    <style:style style:name="List14Level1" style:family="text">
      <style:text-properties style:font-name="Symbol"/>
    </style:style>
    <style:style style:name="List14Level2" style:family="text">
      <style:text-properties style:font-name="Wingdings"/>
    </style:style>
    <style:style style:name="List14Level3" style:family="text">
      <style:text-properties style:font-name-complex="Times New Roman"/>
    </style:style>
    <style:style style:name="List14Level4" style:family="text">
      <style:text-properties style:font-name-complex="Times New Roman"/>
    </style:style>
    <style:style style:name="List14Level5" style:family="text">
      <style:text-properties style:font-name-complex="Times New Roman"/>
    </style:style>
    <style:style style:name="List14Level6" style:family="text">
      <style:text-properties style:font-name-complex="Times New Roman"/>
    </style:style>
    <style:style style:name="List14Level7" style:family="text">
      <style:text-properties style:font-name-complex="Times New Roman"/>
    </style:style>
    <style:style style:name="List14Level8" style:family="text">
      <style:text-properties style:font-name-complex="Times New Roman"/>
    </style: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14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1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Symbol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 style:font-name-asian="Times New Roman" style:font-name-complex="Arial"/>
    </style:style>
    <style:style style:name="List18Level1" style:family="text">
      <style:text-properties style:font-name="Symbol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style:font-name-asian="Times New Roman" style:font-name-complex="Arial"/>
      </text:list-level-style-bullet>
      <text:list-level-style-bullet text:bullet-char="" text:style-name="List18Level1" text:level="2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-0.385cm" text:min-label-width="0.635cm" fo:text-align="start" text:list-level-position-and-space-mode="label-alignment">
          <style:list-level-label-alignment text:label-followed-by="listtab" fo:margin-left="0.25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0.885cm" text:min-label-width="0.635cm" fo:text-align="start" text:list-level-position-and-space-mode="label-alignment">
          <style:list-level-label-alignment text:label-followed-by="listtab" fo:margin-left="1.52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2.155cm" text:min-label-width="0.635cm" fo:text-align="start" text:list-level-position-and-space-mode="label-alignment">
          <style:list-level-label-alignment text:label-followed-by="listtab" fo:margin-left="2.79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3.425cm" text:min-label-width="0.635cm" fo:text-align="start" text:list-level-position-and-space-mode="label-alignment">
          <style:list-level-label-alignment text:label-followed-by="listtab" fo:margin-left="4.06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4.695cm" text:min-label-width="0.635cm" fo:text-align="start" text:list-level-position-and-space-mode="label-alignment">
          <style:list-level-label-alignment text:label-followed-by="listtab" fo:margin-left="5.33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5.965cm" text:min-label-width="0.635cm" fo:text-align="start" text:list-level-position-and-space-mode="label-alignment">
          <style:list-level-label-alignment text:label-followed-by="listtab" fo:margin-left="6.6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7.235cm" text:min-label-width="0.635cm" fo:text-align="start" text:list-level-position-and-space-mode="label-alignment">
          <style:list-level-label-alignment text:label-followed-by="listtab" fo:margin-left="7.87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8.505cm" text:min-label-width="0.635cm" fo:text-align="start" text:list-level-position-and-space-mode="label-alignment">
          <style:list-level-label-alignment text:label-followed-by="listtab" fo:margin-left="9.14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9.775cm" text:min-label-width="0.635cm" fo:text-align="start" text:list-level-position-and-space-mode="label-alignment">
          <style:list-level-label-alignment text:label-followed-by="listtab" fo:margin-left="10.41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 fo:font-size="10pt" style:font-size-asian="10pt"/>
    </style:style>
    <style:style style:name="List20Level1" style:family="text">
      <style:text-properties style:font-name="Courier New" fo:font-size="10pt" style:font-size-asian="10pt"/>
    </style:style>
    <style:style style:name="List20Level2" style:family="text">
      <style:text-properties style:font-name="Wingdings" fo:font-size="10pt" style:font-size-asian="10pt"/>
    </style:style>
    <style:style style:name="List20Level3" style:family="text">
      <style:text-properties style:font-name="Wingdings" fo:font-size="10pt" style:font-size-asian="10pt"/>
    </style:style>
    <style:style style:name="List20Level4" style:family="text">
      <style:text-properties style:font-name="Wingdings" fo:font-size="10pt" style:font-size-asian="10pt"/>
    </style:style>
    <style:style style:name="List20Level5" style:family="text">
      <style:text-properties style:font-name="Wingdings" fo:font-size="10pt" style:font-size-asian="10pt"/>
    </style:style>
    <style:style style:name="List20Level6" style:family="text">
      <style:text-properties style:font-name="Wingdings" fo:font-size="10pt" style:font-size-asian="10pt"/>
    </style:style>
    <style:style style:name="List20Level7" style:family="text">
      <style:text-properties style:font-name="Wingdings" fo:font-size="10pt" style:font-size-asian="10pt"/>
    </style:style>
    <style:style style:name="List20Level8" style:family="text">
      <style:text-properties style:font-name="Wingdings" fo:font-size="10pt" style:font-size-asian="10pt"/>
    </style:style>
    <text:list-style style:name="LS20">
      <text:list-level-style-bullet text:bullet-char="" text:style-name="List20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0Level1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0Level2" text:level="3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3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4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5" text:level="6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6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7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0Level8" text:level="9">
        <style:list-level-properties text:space-before="12.065cm" text:min-label-width="0.635cm" fo:text-align="start" text:list-level-position-and-space-mode="label-alignment">
          <style:list-level-label-alignment text:label-followed-by="listtab" fo:margin-left="12.7cm" fo:text-indent="-0.635cm"/>
        </style:list-level-properties>
        <style:text-properties style:font-name="Wingdings" fo:font-size="10pt" style:font-size-asian="10pt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fo:color="#000000"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 style:font-name="Symbol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style:font-name="Symbol" fo:font-size="10pt" style:font-size-asian="10pt"/>
    </style:style>
    <style:style style:name="List35Level1" style:family="text">
      <style:text-properties style:font-name="Symbol" fo:font-size="10pt" style:font-size-asian="10pt"/>
    </style:style>
    <style:style style:name="List35Level2" style:family="text">
      <style:text-properties style:font-name="Symbol" fo:font-size="10pt" style:font-size-asian="10pt"/>
    </style:style>
    <style:style style:name="List35Level3" style:family="text">
      <style:text-properties style:font-name="Symbol" fo:font-size="10pt" style:font-size-asian="10pt"/>
    </style:style>
    <style:style style:name="List35Level4" style:family="text">
      <style:text-properties style:font-name="Symbol" fo:font-size="10pt" style:font-size-asian="10pt"/>
    </style:style>
    <style:style style:name="List35Level5" style:family="text">
      <style:text-properties style:font-name="Symbol" fo:font-size="10pt" style:font-size-asian="10pt"/>
    </style:style>
    <style:style style:name="List35Level6" style:family="text">
      <style:text-properties style:font-name="Symbol" fo:font-size="10pt" style:font-size-asian="10pt"/>
    </style:style>
    <style:style style:name="List35Level7" style:family="text">
      <style:text-properties style:font-name="Symbol" fo:font-size="10pt" style:font-size-asian="10pt"/>
    </style:style>
    <style:style style:name="List35Level8" style:family="text">
      <style:text-properties style:font-name="Symbol" fo:font-size="10pt" style:font-size-asian="10pt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Symbol" fo:font-size="10pt" style:font-size-asian="10pt"/>
    </style:style>
    <style:style style:name="List36Level2" style:family="text">
      <style:text-properties style:font-name="Symbol" fo:font-size="10pt" style:font-size-asian="10pt"/>
    </style:style>
    <style:style style:name="List36Level3" style:family="text">
      <style:text-properties style:font-name="Symbol" fo:font-size="10pt" style:font-size-asian="10pt"/>
    </style:style>
    <style:style style:name="List36Level4" style:family="text">
      <style:text-properties style:font-name="Symbol" fo:font-size="10pt" style:font-size-asian="10pt"/>
    </style:style>
    <style:style style:name="List36Level5" style:family="text">
      <style:text-properties style:font-name="Symbol" fo:font-size="10pt" style:font-size-asian="10pt"/>
    </style:style>
    <style:style style:name="List36Level6" style:family="text">
      <style:text-properties style:font-name="Symbol" fo:font-size="10pt" style:font-size-asian="10pt"/>
    </style:style>
    <style:style style:name="List36Level7" style:family="text">
      <style:text-properties style:font-name="Symbol" fo:font-size="10pt" style:font-size-asian="10pt"/>
    </style:style>
    <style:style style:name="List36Level8" style:family="text">
      <style:text-properties style:font-name="Symbol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7Level0" style:family="text">
      <style:text-properties style:font-name="Symbol" fo:font-size="10pt" style:font-size-asian="10pt"/>
    </style:style>
    <style:style style:name="List37Level1" style:family="text">
      <style:text-properties style:font-name="Symbol" fo:font-size="10pt" style:font-size-asian="10pt"/>
    </style:style>
    <style:style style:name="List37Level2" style:family="text">
      <style:text-properties style:font-name="Symbol" fo:font-size="10pt" style:font-size-asian="10pt"/>
    </style:style>
    <style:style style:name="List37Level3" style:family="text">
      <style:text-properties style:font-name="Symbol" fo:font-size="10pt" style:font-size-asian="10pt"/>
    </style:style>
    <style:style style:name="List37Level4" style:family="text">
      <style:text-properties style:font-name="Symbol" fo:font-size="10pt" style:font-size-asian="10pt"/>
    </style:style>
    <style:style style:name="List37Level5" style:family="text">
      <style:text-properties style:font-name="Symbol" fo:font-size="10pt" style:font-size-asian="10pt"/>
    </style:style>
    <style:style style:name="List37Level6" style:family="text">
      <style:text-properties style:font-name="Symbol" fo:font-size="10pt" style:font-size-asian="10pt"/>
    </style:style>
    <style:style style:name="List37Level7" style:family="text">
      <style:text-properties style:font-name="Symbol" fo:font-size="10pt" style:font-size-asian="10pt"/>
    </style:style>
    <style:style style:name="List37Level8" style:family="text">
      <style:text-properties style:font-name="Symbol" fo:font-size="10pt" style:font-size-asian="10pt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Symbol" fo:font-size="10pt" style:font-size-asian="10pt"/>
    </style:style>
    <style:style style:name="List38Level2" style:family="text">
      <style:text-properties style:font-name="Symbol" fo:font-size="10pt" style:font-size-asian="10pt"/>
    </style:style>
    <style:style style:name="List38Level3" style:family="text">
      <style:text-properties style:font-name="Symbol" fo:font-size="10pt" style:font-size-asian="10pt"/>
    </style:style>
    <style:style style:name="List38Level4" style:family="text">
      <style:text-properties style:font-name="Symbol" fo:font-size="10pt" style:font-size-asian="10pt"/>
    </style:style>
    <style:style style:name="List38Level5" style:family="text">
      <style:text-properties style:font-name="Symbol" fo:font-size="10pt" style:font-size-asian="10pt"/>
    </style:style>
    <style:style style:name="List38Level6" style:family="text">
      <style:text-properties style:font-name="Symbol" fo:font-size="10pt" style:font-size-asian="10pt"/>
    </style:style>
    <style:style style:name="List38Level7" style:family="text">
      <style:text-properties style:font-name="Symbol" fo:font-size="10pt" style:font-size-asian="10pt"/>
    </style:style>
    <style:style style:name="List38Level8" style:family="text">
      <style:text-properties style:font-name="Symbol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Symbol" fo:font-size="10pt" style:font-size-asian="10pt"/>
    </style:style>
    <style:style style:name="List39Level2" style:family="text">
      <style:text-properties style:font-name="Symbol" fo:font-size="10pt" style:font-size-asian="10pt"/>
    </style:style>
    <style:style style:name="List39Level3" style:family="text">
      <style:text-properties style:font-name="Symbol" fo:font-size="10pt" style:font-size-asian="10pt"/>
    </style:style>
    <style:style style:name="List39Level4" style:family="text">
      <style:text-properties style:font-name="Symbol" fo:font-size="10pt" style:font-size-asian="10pt"/>
    </style:style>
    <style:style style:name="List39Level5" style:family="text">
      <style:text-properties style:font-name="Symbol" fo:font-size="10pt" style:font-size-asian="10pt"/>
    </style:style>
    <style:style style:name="List39Level6" style:family="text">
      <style:text-properties style:font-name="Symbol" fo:font-size="10pt" style:font-size-asian="10pt"/>
    </style:style>
    <style:style style:name="List39Level7" style:family="text">
      <style:text-properties style:font-name="Symbol" fo:font-size="10pt" style:font-size-asian="10pt"/>
    </style:style>
    <style:style style:name="List39Level8" style:family="text">
      <style:text-properties style:font-name="Symbol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Symbol" fo:font-size="10pt" style:font-size-asian="10pt"/>
    </style:style>
    <style:style style:name="List40Level2" style:family="text">
      <style:text-properties style:font-name="Symbol" fo:font-size="10pt" style:font-size-asian="10pt"/>
    </style:style>
    <style:style style:name="List40Level3" style:family="text">
      <style:text-properties style:font-name="Symbol" fo:font-size="10pt" style:font-size-asian="10pt"/>
    </style:style>
    <style:style style:name="List40Level4" style:family="text">
      <style:text-properties style:font-name="Symbol" fo:font-size="10pt" style:font-size-asian="10pt"/>
    </style:style>
    <style:style style:name="List40Level5" style:family="text">
      <style:text-properties style:font-name="Symbol" fo:font-size="10pt" style:font-size-asian="10pt"/>
    </style:style>
    <style:style style:name="List40Level6" style:family="text">
      <style:text-properties style:font-name="Symbol" fo:font-size="10pt" style:font-size-asian="10pt"/>
    </style:style>
    <style:style style:name="List40Level7" style:family="text">
      <style:text-properties style:font-name="Symbol" fo:font-size="10pt" style:font-size-asian="10pt"/>
    </style:style>
    <style:style style:name="List40Level8" style:family="text">
      <style:text-properties style:font-name="Symbol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Symbol" fo:font-size="10pt" style:font-size-asian="10pt"/>
    </style:style>
    <style:style style:name="List41Level2" style:family="text">
      <style:text-properties style:font-name="Symbol" fo:font-size="10pt" style:font-size-asian="10pt"/>
    </style:style>
    <style:style style:name="List41Level3" style:family="text">
      <style:text-properties style:font-name="Symbol" fo:font-size="10pt" style:font-size-asian="10pt"/>
    </style:style>
    <style:style style:name="List41Level4" style:family="text">
      <style:text-properties style:font-name="Symbol" fo:font-size="10pt" style:font-size-asian="10pt"/>
    </style:style>
    <style:style style:name="List41Level5" style:family="text">
      <style:text-properties style:font-name="Symbol" fo:font-size="10pt" style:font-size-asian="10pt"/>
    </style:style>
    <style:style style:name="List41Level6" style:family="text">
      <style:text-properties style:font-name="Symbol" fo:font-size="10pt" style:font-size-asian="10pt"/>
    </style:style>
    <style:style style:name="List41Level7" style:family="text">
      <style:text-properties style:font-name="Symbol" fo:font-size="10pt" style:font-size-asian="10pt"/>
    </style:style>
    <style:style style:name="List41Level8" style:family="text">
      <style:text-properties style:font-name="Symbol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2Level0" style:family="text">
      <style:text-properties style:font-name="Symbol" fo:font-size="10pt" style:font-size-asian="10pt"/>
    </style:style>
    <style:style style:name="List42Level1" style:family="text">
      <style:text-properties style:font-name="Symbol" fo:font-size="10pt" style:font-size-asian="10pt"/>
    </style:style>
    <style:style style:name="List42Level2" style:family="text">
      <style:text-properties style:font-name="Symbol" fo:font-size="10pt" style:font-size-asian="10pt"/>
    </style:style>
    <style:style style:name="List42Level3" style:family="text">
      <style:text-properties style:font-name="Symbol" fo:font-size="10pt" style:font-size-asian="10pt"/>
    </style:style>
    <style:style style:name="List42Level4" style:family="text">
      <style:text-properties style:font-name="Symbol" fo:font-size="10pt" style:font-size-asian="10pt"/>
    </style:style>
    <style:style style:name="List42Level5" style:family="text">
      <style:text-properties style:font-name="Symbol" fo:font-size="10pt" style:font-size-asian="10pt"/>
    </style:style>
    <style:style style:name="List42Level6" style:family="text">
      <style:text-properties style:font-name="Symbol" fo:font-size="10pt" style:font-size-asian="10pt"/>
    </style:style>
    <style:style style:name="List42Level7" style:family="text">
      <style:text-properties style:font-name="Symbol" fo:font-size="10pt" style:font-size-asian="10pt"/>
    </style:style>
    <style:style style:name="List42Level8" style:family="text">
      <style:text-properties style:font-name="Symbol" fo:font-size="10pt" style:font-size-asian="10pt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" text:style-name="List4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style:font-name="Symbol"/>
    </style:style>
    <style:style style:name="List45Level1" style:family="text">
      <style:text-properties style:font-name="Courier New" style:font-name-complex="Courier New"/>
    </style:style>
    <style:style style:name="List45Level2" style:family="text">
      <style:text-properties style:font-name="Wingdings"/>
    </style:style>
    <style:style style:name="List45Level3" style:family="text">
      <style:text-properties style:font-name="Symbol"/>
    </style:style>
    <style:style style:name="List45Level4" style:family="text">
      <style:text-properties style:font-name="Courier New" style:font-name-complex="Courier New"/>
    </style:style>
    <style:style style:name="List45Level5" style:family="text">
      <style:text-properties style:font-name="Wingdings"/>
    </style:style>
    <style:style style:name="List45Level6" style:family="text">
      <style:text-properties style:font-name="Symbol"/>
    </style:style>
    <style:style style:name="List45Level7" style:family="text">
      <style:text-properties style:font-name="Courier New" style:font-name-complex="Courier New"/>
    </style:style>
    <style:style style:name="List45Level8" style:family="text">
      <style:text-properties style:font-name="Wingdings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6Level0" style:family="text">
      <style:text-properties style:font-name="Symbol"/>
    </style:style>
    <style:style style:name="List46Level1" style:family="text">
      <style:text-properties style:font-name="Courier New" style:font-name-complex="Courier New"/>
    </style:style>
    <style:style style:name="List46Level2" style:family="text">
      <style:text-properties style:font-name="Wingdings"/>
    </style:style>
    <style:style style:name="List46Level3" style:family="text">
      <style:text-properties style:font-name="Symbol"/>
    </style:style>
    <style:style style:name="List46Level4" style:family="text">
      <style:text-properties style:font-name="Courier New" style:font-name-complex="Courier New"/>
    </style:style>
    <style:style style:name="List46Level5" style:family="text">
      <style:text-properties style:font-name="Wingdings"/>
    </style:style>
    <style:style style:name="List46Level6" style:family="text">
      <style:text-properties style:font-name="Symbol"/>
    </style:style>
    <style:style style:name="List46Level7" style:family="text">
      <style:text-properties style:font-name="Courier New" style:font-name-complex="Courier New"/>
    </style:style>
    <style:style style:name="List46Level8" style:family="text">
      <style:text-properties style:font-name="Wingdings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7Level0" style:family="text">
      <style:text-properties style:font-name="Symbol"/>
    </style:style>
    <style:style style:name="List47Level1" style:family="text">
      <style:text-properties style:font-name="Courier New" style:font-name-complex="Courier New"/>
    </style:style>
    <style:style style:name="List47Level2" style:family="text">
      <style:text-properties style:font-name="Wingdings"/>
    </style:style>
    <style:style style:name="List47Level3" style:family="text">
      <style:text-properties style:font-name="Symbol"/>
    </style:style>
    <style:style style:name="List47Level4" style:family="text">
      <style:text-properties style:font-name="Courier New" style:font-name-complex="Courier New"/>
    </style:style>
    <style:style style:name="List47Level5" style:family="text">
      <style:text-properties style:font-name="Wingdings"/>
    </style:style>
    <style:style style:name="List47Level6" style:family="text">
      <style:text-properties style:font-name="Symbol"/>
    </style:style>
    <style:style style:name="List47Level7" style:family="text">
      <style:text-properties style:font-name="Courier New" style:font-name-complex="Courier New"/>
    </style:style>
    <style:style style:name="List47Level8" style:family="text">
      <style:text-properties style:font-name="Wingdings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8Level0" style:family="text">
      <style:text-properties style:font-name="Symbol"/>
    </style:style>
    <style:style style:name="List48Level1" style:family="text">
      <style:text-properties style:font-name="Courier New" style:font-name-complex="Courier New"/>
    </style:style>
    <style:style style:name="List48Level2" style:family="text">
      <style:text-properties style:font-name="Wingdings"/>
    </style:style>
    <style:style style:name="List48Level3" style:family="text">
      <style:text-properties style:font-name="Symbol"/>
    </style:style>
    <style:style style:name="List48Level4" style:family="text">
      <style:text-properties style:font-name="Courier New" style:font-name-complex="Courier New"/>
    </style:style>
    <style:style style:name="List48Level5" style:family="text">
      <style:text-properties style:font-name="Wingdings"/>
    </style:style>
    <style:style style:name="List48Level6" style:family="text">
      <style:text-properties style:font-name="Symbol"/>
    </style:style>
    <style:style style:name="List48Level7" style:family="text">
      <style:text-properties style:font-name="Courier New" style:font-name-complex="Courier New"/>
    </style:style>
    <style:style style:name="List48Level8" style:family="text">
      <style:text-properties style:font-name="Wingdings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2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2">
      <style:page-layout-properties style:print-orientation="landscape" fo:page-width="29.7cm" fo:page-height="21.001cm" fo:padding-top="0cm" fo:margin-top="1.251cm" fo:padding-bottom="0cm" fo:margin-bottom="1.251cm" fo:padding-left="0cm" fo:margin-left="1.251cm" fo:padding-right="0cm" fo:margin-right="1.251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5" style:family="paragraph" style:parent-style-name="Header"/>
    <style:style style:name="FR3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6" style:family="paragraph" style:parent-style-name="Normal"/>
    <style:style style:name="T6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7" style:family="paragraph" style:parent-style-name="Footer"/>
    <style:style style:name="FR4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8" style:family="paragraph" style:parent-style-name="Normal"/>
    <style:style style:name="T8_1" style:family="text">
      <style:text-properties fo:color="#000000" style:font-name="Calibri" fo:font-size="10pt" style:font-name-asian="Calibri" style:font-size-asian="10pt" style:font-name-complex="Calibri" style:font-size-complex="10pt"/>
    </style:style>
    <style:page-layout style:name="pm3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9" style:family="paragraph" style:parent-style-name="Header"/>
    <style:style style:name="FR5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10" style:family="paragraph" style:parent-style-name="Normal"/>
    <style:style style:name="T10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11" style:family="paragraph" style:parent-style-name="Footer"/>
    <style:style style:name="FR6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12" style:family="paragraph" style:parent-style-name="Normal"/>
    <style:style style:name="T12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  <style:master-page style:name="MasterPage1" style:page-layout-name="pm2">
      <style:header>
        <text:p text:style-name="P5"><draw:frame svg:x="0cm" svg:y="0.002cm" svg:width="1.233cm" svg:height="1.233cm" draw:style-name="FR3" text:anchor-type="char" draw:z-index="4"><draw:text-box fo:min-height="1.233cm"><text:p text:style-name="P6"><text:span text:style-name="T6_1">OFFICIAL</text:span></text:p></draw:text-box><svg:desc>OFFICIAL</svg:desc></draw:frame></text:p>
      </style:header>
      <style:footer>
        <text:p text:style-name="P7"><draw:frame svg:x="0cm" svg:y="0.002cm" svg:width="1.233cm" svg:height="1.233cm" draw:style-name="FR4" text:anchor-type="char" draw:z-index="10"><draw:text-box fo:min-height="1.233cm"><text:p text:style-name="P8"><text:span text:style-name="T8_1">OFFICIAL</text:span></text:p></draw:text-box><svg:desc>OFFICIAL</svg:desc></draw:frame></text:p>
      </style:footer>
    </style:master-page>
    <style:master-page style:name="MasterPage2" style:page-layout-name="pm3">
      <style:header>
        <text:p text:style-name="P9"><draw:frame svg:x="0cm" svg:y="0.002cm" svg:width="1.233cm" svg:height="1.233cm" draw:style-name="FR5" text:anchor-type="char" draw:z-index="4"><draw:text-box fo:min-height="1.233cm"><text:p text:style-name="P10"><text:span text:style-name="T10_1">OFFICIAL</text:span></text:p></draw:text-box><svg:desc>OFFICIAL</svg:desc></draw:frame></text:p>
      </style:header>
      <style:footer>
        <text:p text:style-name="P11"><draw:frame svg:x="0cm" svg:y="0.002cm" svg:width="1.233cm" svg:height="1.233cm" draw:style-name="FR6" text:anchor-type="char" draw:z-index="10"><draw:text-box fo:min-height="1.233cm"><text:p text:style-name="P12"><text:span text:style-name="T12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Ophir Edelstein</meta:initial-creator>
    <meta:creation-date>2026-07-23T10:32:00</meta:creation-date>
    <dc:creator>Ophir Edelstein</dc:creator>
    <dc:date>2026-07-23T10:55:41</dc:date>
    <meta:editing-cycles>8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8384293D9ED5C541BBDE2BBB8E86C41D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