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219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_2" style:family="text">
      <style:text-properties fo:background-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0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6.044cm" fo:margin-left="-0.265cm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12.816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31" style:family="paragraph" style:parent-style-name="Normal">
      <style:paragraph-properties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1.224cm" style:use-optimal-row-height="false"/>
    </style:style>
    <style:style style:name="Cell28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5" style:family="paragraph" style:parent-style-name="Normal">
      <style:paragraph-properties fo:text-align="justify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8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6_9" style:family="text" style:parent-style-name="Normal"/>
    <style:style style:name="P37" style:family="paragraph" style:parent-style-name="Comment_20_Text"/>
    <style:style style:name="T37_1" style:family="text"/>
    <style:style style:name="T37_2" style:family="text" style:parent-style-name="Normal"/>
    <style:style style:name="P38" style:family="paragraph" style:parent-style-name="Comment_20_Text"/>
    <style:style style:name="T38_1" style:family="text"/>
    <style:style style:name="T38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9" style:family="paragraph" style:parent-style-name="Normal">
      <style:paragraph-properties fo:text-align="justify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8" style:family="text" style:parent-style-name="Normal"/>
    <style:style style:name="P41" style:family="paragraph" style:parent-style-name="Comment_20_Text"/>
    <style:style style:name="T41_1" style:family="text"/>
    <style:style style:name="T41_2" style:family="text" style:parent-style-name="Normal"/>
    <style:style style:name="P42" style:family="paragraph" style:parent-style-name="Comment_20_Text"/>
    <style:style style:name="T42_1" style:family="text"/>
    <style:style style:name="T42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3.598cm" style:use-optimal-row-height="false"/>
    </style:style>
    <style:style style:name="Cell30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43" style:family="paragraph" style:parent-style-name="Normal">
      <style:paragraph-properties/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44" style:family="paragraph" style:parent-style-name="Normal">
      <style:paragraph-properties fo:text-align="justify" fo:margin-bottom="0.423cm"/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3" style:family="text">
      <style:text-properties style:font-name="Cambria Math" fo:font-size="11pt" style:font-size-asian="11pt" style:font-name-complex="Cambria Math" style:font-size-complex="11pt" fo:language="en" fo:language-asian="en" fo:language-complex="ar" fo:country="GB" fo:country-asian="GB" fo:country-complex="SA"/>
    </style:style>
    <style:style style:name="T4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5" style:family="text">
      <style:text-properties style:font-name="Cambria Math" fo:font-size="11pt" style:font-size-asian="11pt" style:font-name-complex="Cambria Math" style:font-size-complex="11pt" fo:language="en" fo:language-asian="en" fo:language-complex="ar" fo:country="GB" fo:country-asian="GB" fo:country-complex="SA"/>
    </style:style>
    <style:style style:name="T4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4_11" style:family="text">
      <style:text-properties style:font-name="Cambria Math" fo:font-size="11pt" style:font-size-asian="11pt" style:font-name-complex="Cambria Math" style:font-size-complex="11pt" fo:language="en" fo:language-asian="en" fo:language-complex="ar" fo:country="GB" fo:country-asian="GB" fo:country-complex="SA"/>
    </style:style>
    <style:style style:name="T44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5" style:family="paragraph" style:parent-style-name="Normal">
      <style:paragraph-properties fo:text-align="justify" fo:margin-bottom="0.423cm"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5" style:family="text" style:parent-style-name="Normal"/>
    <style:style style:name="P46" style:family="paragraph" style:parent-style-name="Comment_20_Text"/>
    <style:style style:name="T46_1" style:family="text"/>
    <style:style style:name="T46_2" style:family="text" style:parent-style-name="Normal"/>
    <style:style style:name="P47" style:family="paragraph" style:parent-style-name="Comment_20_Text"/>
    <style:style style:name="T47_1" style:family="text"/>
    <style:style style:name="P48" style:family="paragraph" style:parent-style-name="Normal">
      <style:paragraph-properties fo:text-align="justify"/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9" style:family="paragraph" style:parent-style-name="List_20_Paragraph">
      <style:paragraph-properties fo:text-align="justify" fo:text-indent="-0.635cm" fo:margin-bottom="0.423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0" style:family="paragraph" style:parent-style-name="List_20_Paragraph">
      <style:paragraph-properties fo:text-align="justify" fo:text-indent="-0.635cm" fo:margin-bottom="0.423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1" style:family="paragraph" style:parent-style-name="List_20_Paragraph">
      <style:paragraph-properties fo:text-align="justify" fo:text-indent="-0.635cm" fo:margin-bottom="0.423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2" style:family="paragraph" style:parent-style-name="List_20_Paragraph">
      <style:paragraph-properties fo:text-align="justify" fo:text-indent="-0.635cm" fo:margin-bottom="0.423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3" style:family="paragraph" style:parent-style-name="List_20_Paragraph">
      <style:paragraph-properties fo:text-align="justify" fo:text-indent="-0.635cm" fo:margin-bottom="0.423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54" style:family="paragraph" style:parent-style-name="Normal">
      <style:paragraph-properties/>
    </style:style>
    <style:style style:name="T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56" style:family="paragraph" style:parent-style-name="Normal">
      <style:paragraph-properties/>
    </style:style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7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8" style:family="paragraph" style:parent-style-name="Normal">
      <style:paragraph-properties fo:text-align="justify" fo:margin-top="0.423cm"/>
    </style:style>
    <style:style style:name="T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8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9" style:family="paragraph" style:parent-style-name="Normal">
      <style:paragraph-properties fo:text-align="justify" fo:margin-top="0.423cm"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8" style:family="text" style:parent-style-name="Normal"/>
    <style:style style:name="P60" style:family="paragraph" style:parent-style-name="Comment_20_Text"/>
    <style:style style:name="T60_1" style:family="text"/>
    <style:style style:name="T60_2" style:family="text" style:parent-style-name="Normal"/>
    <style:style style:name="P61" style:family="paragraph" style:parent-style-name="Comment_20_Text"/>
    <style:style style:name="T61_1" style:family="text"/>
    <style:style style:name="T61_2" style:family="text" style:parent-style-name="Normal"/>
    <style:style style:name="P62" style:family="paragraph" style:parent-style-name="Comment_20_Text"/>
    <style:style style:name="T62_1" style:family="text"/>
    <style:style style:name="T6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4" style:family="text" style:parent-style-name="Normal"/>
    <style:style style:name="P63" style:family="paragraph" style:parent-style-name="Comment_20_Text"/>
    <style:style style:name="T63_1" style:family="text"/>
    <style:style style:name="T63_2" style:family="text" style:parent-style-name="Normal"/>
    <style:style style:name="P64" style:family="paragraph" style:parent-style-name="Comment_20_Text"/>
    <style:style style:name="T64_1" style:family="text"/>
    <style:style style:name="T64_2" style:family="text"/>
    <style:style style:name="P65" style:family="paragraph" style:parent-style-name="Comment_20_Text"/>
    <style:style style:name="T65_1" style:family="text"/>
    <style:style style:name="T6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2.993cm" style:use-optimal-row-height="false"/>
    </style:style>
    <style:style style:name="Cell36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66" style:family="paragraph" style:parent-style-name="Normal">
      <style:paragraph-properties/>
    </style:style>
    <style:style style:name="T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67" style:family="paragraph" style:parent-style-name="Normal">
      <style:paragraph-properties/>
    </style:style>
    <style:style style:name="T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8" style:family="paragraph" style:parent-style-name="Normal"/>
    <style:style style:name="T68_1" style:family="text">
      <style:text-properties fo:background-color="#e6e6e6" fo:color="#2b579a"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9" style:family="paragraph" style:parent-style-name="Normal"/>
    <style:style style:name="T69_1" style:family="text">
      <style:text-properties fo:color="#2b579a"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0" style:family="paragraph" style:parent-style-name="Normal"/>
    <style:style style:name="T70_1" style:family="text">
      <style:text-properties style:font-name="Segoe UI Symbol" fo:font-size="11pt" style:font-name-asian="MS Gothic" style:font-size-asian="11pt" style:font-name-complex="Segoe UI Symbol" style:font-size-complex="11pt" fo:language="en" fo:language-asian="en" fo:language-complex="ar" fo:country="GB" fo:country-asian="US" fo:country-complex="SA"/>
    </style:style>
    <style:style style:name="T7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71" style:family="paragraph" style:parent-style-name="Normal">
      <style:paragraph-properties/>
    </style:style>
    <style:style style:name="T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4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5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6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77" style:family="paragraph" style:parent-style-name="Normal">
      <style:paragraph-properties/>
    </style:style>
    <style:style style:name="T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padding-top="0.101cm" fo:border-top="#000000 0.026cm solid" fo:padding-bottom="0.101cm" fo:border-bottom="#000000 0.026cm solid" fo:padding-left="0.101cm" fo:border-left="#000000 0.026cm solid" fo:padding-right="0.101cm" fo:border-right="#000000 0.026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8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9" style:family="paragraph" style:parent-style-name="Normal">
      <style:text-properties fo:background-color="#ffffff" fo:color="#d13438" style:text-underline-style="solid" style:text-underline-color="font-color"/>
    </style:style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Global<text:s/>Compacts<text:s/>on<text:s/>Refugees<text:s/>and<text:s/>Migration<text:s/>Programme<text:s/>(GCP)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 </text:span><text:span text:style-name="T7_2">Migration<text:s/>and<text:s/>Conflict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><text:span text:style-name="T9_1"> </text:span><text:span text:style-name="T9_2">Ophir<text:s/>Edelstein</text:span></text:p>
          </table:table-cell>
        </table:table-row>
        <table:table-row table:style-name="Row3">
          <table:table-cell table:style-name="Cell7">
            <text:p text:style-name="P10"><text:span text:style-name="T10_1">Original<text:s/>programme<text:s/>b</text:span><text:span text:style-name="T10_2">udget</text:span><text:span text:style-name="T10_3"> </text:span></text:p>
          </table:table-cell>
          <table:table-cell table:style-name="Cell8">
            <text:p text:style-name="P11"><text:span text:style-name="T11_1"> </text:span><text:span text:style-name="T11_2">£24.25m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Global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£</text:span><text:span text:style-name="T15_2">5.5</text:span><text:span text:style-name="T15_3">m</text:span></text:p>
          </table:table-cell>
          <table:table-cell table:style-name="Cell13">
            <text:p text:style-name="P16"><text:span text:style-name="T16_1">Original<text:s/>BC<text:s/>approver<text:s/>(Minister,<text:s/>DG,<text:s/>HoM,<text:s/>Director,<text:s/>Dep.<text:s/>Director)</text:span></text:p>
          </table:table-cell>
          <table:table-cell table:style-name="Cell14">
            <text:p text:style-name="P17"><text:span text:style-name="T17_1">DG</text:span></text:p>
          </table:table-cell>
        </table:table-row>
        <table:table-row table:style-name="Row5">
          <table:table-cell table:style-name="Cell15">
            <text:p text:style-name="P18"><text:span text:style-name="T18_1">New<text:s/>increased<text:s/>or<text:s/>reduced<text:s/>programme<text:s/>budget<text:s/>(if<text:s/>applicable)</text:span></text:p>
          </table:table-cell>
          <table:table-cell table:style-name="Cell16">
            <text:p text:style-name="P19"><text:span text:style-name="T19_1">£</text:span><text:span text:style-name="T19_2">29.7</text:span><text:span text:style-name="T19_3">5</text:span><text:span text:style-name="T19_4">m</text:span></text:p>
          </table:table-cell>
          <table:table-cell table:style-name="Cell17">
            <text:p text:style-name="P20"><text:span text:style-name="T20_1">Original<text:s/>programme<text:s/>start<text:s/>and<text:s/>end<text:s/>dates</text:span></text:p>
          </table:table-cell>
          <table:table-cell table:style-name="Cell18">
            <text:p text:style-name="P21"><text:span text:style-name="T21_1">FY2</text:span><text:span text:style-name="T21_2">4/25-FY26/27</text:span></text:p>
          </table:table-cell>
        </table:table-row>
        <table:table-row table:style-name="Row6">
          <table:table-cell table:style-name="Cell19">
            <text:p text:style-name="P22"><text:span text:style-name="T22_1">L</text:span><text:span text:style-name="T22_2">atest<text:s/>AR<text:s/>programme<text:s text:c="2"/>score<text:s/></text:span></text:p>
          </table:table-cell>
          <table:table-cell table:style-name="Cell20">
            <text:p text:style-name="P23"><text:span text:style-name="T23_1">A</text:span></text:p>
          </table:table-cell>
          <table:table-cell table:style-name="Cell21">
            <text:p text:style-name="P24"><text:span text:style-name="T24_1">New<text:s/>programme<text:s/>end<text:s/>date<text:s/>(if<text:s/>applicable)</text:span></text:p>
          </table:table-cell>
          <table:table-cell table:style-name="Cell22">
            <text:p text:style-name="P25"/>
          </table:table-cell>
        </table:table-row>
        <table:table-row table:style-name="Row7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Programme<text:s/>ID</text:span></text:p>
          </table:table-cell>
          <table:table-cell table:style-name="Cell26">
            <text:p text:style-name="P29"><text:span text:style-name="T29_1">400209</text:span></text:p>
          </table:table-cell>
        </table:table-row>
      </table:table>
      <text:p text:style-name="P30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1"><text:span text:style-name="T31_1">Detailed<text:s/>information </text:span><text:span text:style-name="T31_2"> </text:span></text:p>
          </table:table-cell>
          <table:covered-table-cell/>
        </table:table-row>
        <table:table-row table:style-name="Row9">
          <table:table-cell table:style-name="Cell28">
            <text:p text:style-name="P32"><text:span text:style-name="T32_1">Programme<text:s/>summary</text:span></text:p>
            <text:p text:style-name="P33"/>
          </table:table-cell>
          <table:table-cell table:style-name="Cell29">
            <text:p text:style-name="P34"><text:span text:style-name="T34_1">The<text:s/>Global<text:s/>Compacts<text:s/>on<text:s/>Refugees<text:s/>and<text:s/>Migration<text:s/>Programme<text:s/>(GCP)<text:s/>was<text:s/>established<text:s/>to<text:s/>strengthen<text:s/>the<text:s/>multilateral<text:s/>architecture<text:s/>for<text:s/>managing<text:s/>migration<text:s/>and<text:s/>displacement.<text:s/>It<text:s/>supports<text:s/>the<text:s/>implementation<text:s/>of<text:s/>the<text:s/>Global<text:s/>Compact<text:s/>on<text:s/>Migration<text:s/>(GCM)<text:s/>and<text:s/>the<text:s/>Global<text:s/>Compact<text:s/>on<text:s/>Refugees<text:s/>(GCR),<text:s/>aligning<text:s/>with<text:s/>UK<text:s/>strategic<text:s/>priorities<text:s/>and<text:s/>contributing<text:s/>to<text:s/>Sustainable<text:s/>Development<text:s/>Goals<text:s/>(SDGs).<text:s/>The<text:s/>programme<text:s/>delivers<text:s/>through<text:s/>a<text:s/>mix<text:s/>of<text:s/>bilateral<text:s/>and<text:s/>multilateral<text:s/>channels,<text:s/>including<text:s/>contributions<text:s/>to<text:s/>the<text:s/>Migration<text:s/>Multi-Partner<text:s/>Trust<text:s/>Fund<text:s/>(MMPTF),</text:span><text:span text:style-name="T34_2"><text:s/></text:span><text:span text:style-name="T34_3">the<text:s/>UN-led<text:s/></text:span><text:span text:style-name="T34_4">Internal<text:s/>Displacement<text:s/>Solutions<text:s/>Fund<text:s/>(IDSF),</text:span><text:span text:style-name="T34_5"><text:s/>the<text:s/>WB’s</text:span><text:span text:style-name="T34_6"><text:s/>Global<text:s/>Concessional<text:s/>Financing<text:s/>Facility<text:s/>(GCFF),<text:s/>the<text:s/>INSPIRE<text:s/>refugee<text:s/>education<text:s/>initiative</text:span><text:span text:style-name="T34_7">,<text:s/>and<text:s/>partnered<text:s/>with<text:s/>Denmark<text:s/>for<text:s/>the<text:s/>Regional<text:s/>Migration<text:s/>Governance<text:s/>Programme<text:s/>(RMGP)</text:span><text:span text:style-name="T34_8">.<text:s/>It<text:s/>also<text:s/>funds<text:s/>targeted<text:s/>bilateral<text:s/>projects<text:s/>to<text:s/>advance<text:s/>UK<text:s/>pledges<text:s/>made<text:s/>at<text:s/>the<text:s/>2023<text:s/>Global<text:s/>Refugee<text:s/>Forum.</text:span></text:p>
            <text:p text:style-name="P35"/>
            <text:p text:style-name="P36"><text:span text:style-name="T36_1">In<text:s/>its<text:s/>first<text:s/>year,<text:s/>GCP<text:s/>achieved<text:s/>strong<text:s/>delivery<text:s/>across<text:s/>all<text:s/>five<text:s/>outputs,<text:s/>with<text:s/>three<text:s/>rated<text:s/>A+<text:s/>and<text:s/>two<text:s/>rated<text:s/>A.<text:s/>Highlights<text:s/>include<text:s/>supporting<text:s/>refugee<text:s/>education<text:s/>for<text:s/>over<text:s/></text:span><text:span text:style-name="T36_2">1</text:span><text:span text:style-name="T36_3">67</text:span><text:span text:style-name="T36_4">,000<text:s/>children,<text:s/>funding<text:s/>14<text:s/>refugee-led<text:s/>and<text:s/>nationality<text:s/>rights<text:s/>organisations,<text:s/>and<text:s/>launching<text:s/>13<text:s/>country-level<text:s/>projects<text:s/>to<text:s/>address<text:s/>displacement<text:s/>and<text:s/>irregular<text:s/>migration</text:span><text:span text:style-name="T36_5">,<text:s/>and<text:s/></text:span><text:span text:style-name="T36_6">helped<text:s/>catalyse<text:s/></text:span><text:span text:style-name="T36_7">$1.2B<text:s/>in<text:s/>development<text:s/>financing</text:span><text:span text:style-name="T36_8"><text:s/>for<text:s/>host<text:s/>countries</text:span><text:span text:style-name="T36_9"><office:annotation><dc:creator>Sarah Montgomery</dc:creator><text:p text:style-name="P37"><text:span text:style-name="T37_1">are<text:s/>we<text:s/>clear<text:s/>on<text:s/>attribution?</text:span></text:p></office:annotation></text:span><text:span text:style-name="T37_2"><office:annotation><dc:creator>Ophir Edelstein</dc:creator><text:p text:style-name="P38"><text:span text:style-name="T38_1">Yes,<text:s/>this<text:s/>is<text:s/>an<text:s/>amount<text:s/>I<text:s/>calculated<text:s/>based<text:s/>on<text:s/>the<text:s/>%<text:s/>of<text:s/>our<text:s/>contribution<text:s/>out<text:s/>of<text:s/>total<text:s/>contributions<text:s/>to<text:s/>each<text:s/>partner.</text:span></text:p></office:annotation></text:span><text:span text:style-name="T38_2">.<text:s/>The<text:s/>programme<text:s/>significantly<text:s/>exceeded<text:s/>targets<text:s/>for<text:s/>engagement<text:s/>events<text:s/>and<text:s/>policy<text:s/>participation,<text:s/>demonstrating<text:s/>strong<text:s/>reach<text:s/>and<text:s/>influence.</text:span></text:p>
            <text:p text:style-name="P39"/>
            <text:p text:style-name="P40"><text:span text:style-name="T40_1">Key<text:s/>lessons<text:s/></text:span><text:span text:style-name="T40_2">from<text:s/>the<text:s/>programme’s<text:s/>first<text:s/>year<text:s/></text:span><text:span text:style-name="T40_3">include</text:span><text:span text:style-name="T40_4">d</text:span><text:span text:style-name="T40_5"><text:s/>the<text:s/>need<text:s/>for<text:s/>clearer<text:s/>indicator<text:s/>definitions,<text:s/>earlier<text:s/>planning<text:s/>for<text:s/>activities<text:s/>such<text:s/>as<text:s/>training,<text:s/>and<text:s/>more<text:s/>in-person<text:s/>monitoring<text:s/>to<text:s/>assess<text:s/>impact.<text:s/>The<text:s/>programme<text:s/>team<text:s/>also<text:s/>identified<text:s/>opportunities<text:s/>to<text:s/>improve<text:s/>reporting<text:s/>quality<text:s/>and<text:s/>use<text:s/>disaggregated<text:s/></text:span><text:span text:style-name="T40_6">data<text:s/>to<text:s/>better<text:s/>capture<text:s/>equity<text:s/>outcomes</text:span><text:span text:style-name="T40_7"><text:s/></text:span><text:span text:style-name="T40_8">T</text:span><text:span text:style-name="T40_9">hese<text:s/>insights<text:s/></text:span><text:span text:style-name="T40_10">informe</text:span><text:span text:style-name="T40_11">d</text:span><text:span text:style-name="T40_12"><text:s/>Year<text:s/>2<text:s/>planning<text:s/>and<text:s/></text:span><text:span text:style-name="T40_13">were<text:s/>actioned<text:s/>fully</text:span><text:span text:style-name="T40_14">,<text:s/>including<text:s/></text:span><text:span text:style-name="T40_15">adjustments<text:s/>to<text:s/>the<text:s/>logframe<text:s/>and<text:s/>Theory<text:s/>of<text:s/>Change</text:span><text:span text:style-name="T40_16"><text:s/>(ToC)</text:span><text:span text:style-name="T40_17">.</text:span><text:span text:style-name="T40_18"><office:annotation><dc:creator>Sarah Montgomery</dc:creator><text:p text:style-name="P41"><text:span text:style-name="T41_1">sorry,<text:s/>just<text:s/>to<text:s/>be<text:s/>clear<text:s/>-<text:s/>are<text:s/>both<text:s/>the<text:s/>insights<text:s/>from<text:s/>both<text:s/>lessons<text:s/>and<text:s/>prog<text:s/>team<text:s/>iding<text:s/>of<text:s/>opps<text:s/>being<text:s/>fed<text:s/>into<text:s/>planning<text:s/>and<text:s/>adjustments<text:s/>-<text:s/>if<text:s/>so,<text:s/>can<text:s/>I<text:s/>see<text:s/>the<text:s/>follow-up<text:s/>plan<text:s/>please<text:s/>to<text:s/>understand<text:s/>the<text:s/>detail?</text:span></text:p></office:annotation></text:span><text:span text:style-name="T41_2"><office:annotation><dc:creator>Ophir Edelstein [2]</dc:creator><text:p text:style-name="P42"><text:span text:style-name="T42_1">Sorry<text:s/>Sarah,<text:s/>I’m<text:s/>not<text:s/>sure<text:s/>I<text:s/>fully<text:s/>understand<text:s/>the<text:s/>question.<text:s/>To<text:s/>clarify<text:s/>-<text:s/>these<text:s/>are<text:s/>lessons<text:s/>learnt<text:s/>from<text:s/>the<text:s/>programme’s<text:s/>first<text:s/>year,<text:s/>and<text:s/>were<text:s/>fully<text:s/>actioned<text:s/>in<text:s/>its<text:s/>second<text:s/>year.<text:s/>I<text:s/>have<text:s/>made<text:s/>small<text:s/>adjustments<text:s/>to<text:s/>the<text:s/>paragraph<text:s/>to<text:s/>make<text:s/>that<text:s/>clear.</text:span></text:p></office:annotation></text:span><text:span text:style-name="T42_2"><text:s/></text:span><text:span text:style-name="T42_3">Therefore</text:span><text:span text:style-name="T42_4">,<text:s/>GCP<text:s/></text:span><text:span text:style-name="T42_5">is</text:span><text:span text:style-name="T42_6"><text:s/></text:span><text:span text:style-name="T42_7">well-positioned<text:s/>to<text:s/>deliver<text:s/>its<text:s/>intended<text:s/>impact<text:s/>and<text:s/>continues<text:s/>to<text:s/>represent<text:s/>good<text:s/>value<text:s/>for<text:s/>money</text:span><text:span text:style-name="T42_8"><text:s/>as<text:s/>it<text:s/>enters<text:s/>its<text:s/>third<text:s/>year</text:span><text:span text:style-name="T42_9">.</text:span></text:p>
          </table:table-cell>
        </table:table-row>
        <table:table-row table:style-name="Row10">
          <table:table-cell table:style-name="Cell30">
            <text:p text:style-name="P43"><text:span text:style-name="T43_1">Changes</text:span></text:p>
          </table:table-cell>
          <table:table-cell table:style-name="Cell31">
            <text:p text:style-name="P44"><text:span text:style-name="T44_1">T</text:span><text:span text:style-name="T44_2">his<text:s/>is<text:s/>the<text:s/>second<text:s/>amendment<text:s/>to<text:s/>the<text:s/>programme’s<text:s/>Business<text:s/>Case.<text:s/>The<text:s/>first,<text:s/>approved<text:s/>in<text:s/>July<text:s/>2024,<text:s/>expanded<text:s/>GCP<text:s/>from<text:s/>a<text:s/>one</text:span><text:span text:style-name="T44_3">-</text:span><text:span text:style-name="T44_4">year<text:s/>(£3.25m)<text:s/>to<text:s/>a<text:s/>three</text:span><text:span text:style-name="T44_5">-</text:span><text:span text:style-name="T44_6">year<text:s/>(£24.25m)<text:s/>programme,<text:s/>adding<text:s/>MMPTF,<text:s/>IDSF,<text:s/>GCFF<text:s/>and<text:s/>the<text:s/>Rome<text:s/>Process</text:span><text:span text:style-name="T44_7"><text:s/>as<text:s/>components</text:span><text:span text:style-name="T44_8">;<text:s/>in<text:s/>November<text:s/>2025<text:s/>the<text:s/>Rome<text:s/>Process<text:s/>was<text:s/>replaced<text:s/>by<text:s/>RMGP</text:span><text:span text:style-name="T44_9">,<text:s/>which<text:s/>was<text:s/>assessed</text:span><text:span text:style-name="T44_10"><text:s/>as<text:s/>a<text:s/>non</text:span><text:span text:style-name="T44_11">-</text:span><text:span text:style-name="T44_12">material<text:s/>change.</text:span></text:p>
            <text:p text:style-name="P45"><text:span text:style-name="T45_1">A<text:s/>cost<text:s/>extension<text:s/>is<text:s/>now<text:s/>sought<text:s/>to<text:s/>maintain<text:s/>delivery<text:s/>continuity<text:s/>in<text:s/>FY26/27</text:span><text:span text:style-name="T45_2">,<text:s/>enabling<text:s/>a<text:s/>smooth<text:s/>transition<text:s/>to<text:s/></text:span><text:span text:style-name="T45_3">new</text:span><text:span text:style-name="T45_4"><text:s/>programm</text:span><text:span text:style-name="T45_5">ing<text:s/>which<text:s/>will</text:span><text:span text:style-name="T45_6"><text:s/>start<text:s/></text:span><text:span text:style-name="T45_7">FY27/28.<text:s/></text:span><text:span text:style-name="T45_8">The<text:s/></text:span><text:span text:style-name="T45_9">GCP<text:s/>already<text:s/></text:span><text:span text:style-name="T45_10">has<text:s/>approval<text:s/>to<text:s/></text:span><text:span text:style-name="T45_11">run<text:s/>to<text:s/>March<text:s/>2027,<text:s/></text:span><text:span text:style-name="T45_12">therefore<text:s/></text:span><text:span text:style-name="T45_13">a<text:s/>time<text:s/>extension<text:s/>is<text:s/>not<text:s/>required</text:span><text:span text:style-name="T45_14">.</text:span><text:span text:style-name="T45_15"><office:annotation><dc:creator>Sarah Montgomery</dc:creator><text:p text:style-name="P46"><text:span text:style-name="T46_1">you<text:s/>may<text:s/>just<text:s/>want<text:s/>to<text:s/>flag<text:s/>to<text:s/>Olaf<text:s/>this<text:s/>is<text:s/>all<text:s/>within<text:s/>the<text:s/>PRoF<text:s/>rules</text:span></text:p></office:annotation></text:span><text:span text:style-name="T46_2"><office:annotation><dc:creator>Ophir Edelstein [2]</dc:creator><text:p text:style-name="P47"><text:span text:style-name="T47_1">Happy<text:s/>to<text:s/>do<text:s/>that,<text:s/>but<text:s/>it<text:s/>might<text:s/>be<text:s/>a<text:s/>better<text:s/>fit<text:s/>to<text:s/>include<text:s/>in<text:s/>the<text:s/>cover<text:s/>email<text:s/>when<text:s/>we<text:s/>send<text:s/>to<text:s/>Olaf<text:s/>rather<text:s/>than<text:s/>here.</text:span></text:p></office:annotation></text:span></text:p>
            <text:p text:style-name="P48"><text:span text:style-name="T48_1">Year<text:s/>3<text:s/>funds<text:s/>will<text:s/></text:span><text:span text:style-name="T48_2">enable<text:s/>FCDO<text:s/>to<text:s/></text:span><text:span text:style-name="T48_3">continue<text:s/></text:span><text:span text:style-name="T48_4">to<text:s/></text:span><text:span text:style-name="T48_5">support<text:s/>the<text:s/>following<text:s/>components:</text:span></text:p>
            <text:list text:style-name="LS45" xml:id="list0">
              <text:list-item>
                <text:p text:style-name="P49"><text:span text:style-name="T49_1">GCFF<text:s/></text:span><text:span text:style-name="T49_2">–</text:span><text:span text:style-name="T49_3"><text:s/></text:span><text:span text:style-name="T49_4">A<text:s/>highly<text:s/>catalytic<text:s/>instrument<text:s/>combining<text:s/>strong<text:s/>delivery<text:s/>and<text:s/>strategic<text:s/>value.<text:s/>Continued<text:s/>UK<text:s/>funding<text:s/>will<text:s/>help<text:s/>unlock<text:s/>wider<text:s/>MDB<text:s/>financing<text:s/>(c.1:8<text:s/>leverage)<text:s/>and<text:s/>maintain<text:s/>our<text:s/>position<text:s/>as<text:s/>the<text:s/>second-largest<text:s/>donor,<text:s/>alongside<text:s/>nine<text:s/>other<text:s/>contributors.<text:s/>While<text:s/>GCFF<text:s/>targeting<text:s/>is<text:s/>not<text:s/>solely<text:s/>driven<text:s/>by<text:s/>UK<text:s/>priorities<text:s/>and<text:s/>is<text:s/>currently<text:s/>concentrated<text:s/>in<text:s/>a<text:s/>limited<text:s/>set<text:s/>of<text:s/>countries<text:s/>(e.g.<text:s/>Jordan,<text:s/>Lebanon,<text:s/>Armenia,<text:s/>Colombia,<text:s/>Costa<text:s/>Rica,<text:s/>Ecuador,<text:s/>Moldova),<text:s/>our<text:s/>stake<text:s/>provides<text:s/>a<text:s/>credible<text:s/>basis<text:s/>to<text:s/>influence<text:s/>the<text:s/>Fund<text:s/>to<text:s/>open<text:s/>up<text:s/>to<text:s/>new<text:s/>priority<text:s/>contexts<text:s/>(e.g.<text:s/>Egypt).<text:s/>It<text:s/>also<text:s/>sustains<text:s/>UK<text:s/>influence<text:s/>over<text:s/>a<text:s/>key<text:s/>instrument<text:s/>for<text:s/>responding<text:s/>to<text:s/>future<text:s/>large-scale<text:s/>refugee<text:s/>flows.</text:span></text:p>
              </text:list-item>
              <text:list-item>
                <text:p text:style-name="P50"><text:span text:style-name="T50_1">INSPIRE<text:s/>–</text:span><text:span text:style-name="T50_2"><text:s/>A<text:s/>high</text:span><text:span text:style-name="T50_3">performing<text:s/>refugee</text:span><text:span text:style-name="T50_4">education<text:s/>initiative<text:s/>showing<text:s/>strong<text:s/>government<text:s/>uptake<text:s/>and<text:s/>scalability.<text:s/>Continued<text:s/>funding<text:s/>will<text:s/>continue<text:s/>inclusion<text:s/>efforts<text:s/>in<text:s/>key<text:s/>countries<text:s/>of<text:s/>transit<text:s/>and<text:s/>origin,<text:s/>unlock<text:s/>wider<text:s/>funding<text:s/>for<text:s/>education<text:s/>financing<text:s/>f</text:span><text:span text:style-name="T50_5">ro</text:span><text:span text:style-name="T50_6">m<text:s/>the<text:s/>World<text:s/>Bank,<text:s/>and<text:s/>support<text:s/>our<text:s/>advocacy<text:s/>on<text:s/>increasing<text:s/>financing<text:s/>windows<text:s/>for<text:s/>refugee<text:s/>inclusion.</text:span></text:p>
              </text:list-item>
              <text:list-item>
                <text:p text:style-name="P51"><text:span text:style-name="T51_1">IDSF<text:s/></text:span><text:span text:style-name="T51_2">–</text:span><text:span text:style-name="T51_3"><text:s/></text:span><text:span text:style-name="T51_4">Expand</text:span><text:span text:style-name="T51_5"><text:s/>locally<text:s/>led,<text:s/>area</text:span><text:span text:style-name="T51_6">based<text:s/>solutions<text:s/>for<text:s/></text:span><text:span text:style-name="T51_7">internally<text:s/>displaced<text:s/>people</text:span><text:span text:style-name="T51_8">.<text:s/></text:span><text:span text:style-name="T51_9">Continued<text:s/>f</text:span><text:span text:style-name="T51_10">unding</text:span><text:span text:style-name="T51_11"><text:s/>will<text:s/>unlock<text:s/></text:span><text:span text:style-name="T51_12">much<text:s/>larger<text:s/>follow-on<text:s/>funding<text:s/>(historically,<text:s/>about<text:s/>$168<text:s/>mobilised<text:s/>for<text:s/>every<text:s/>$1<text:s/>invested),<text:s/></text:span><text:span text:style-name="T51_13">support<text:s/></text:span><text:span text:style-name="T51_14">strategic<text:s/>cooperation<text:s/>between<text:s/>UNDP,<text:s/>UNHCR<text:s/>and<text:s/>IOM</text:span><text:span text:style-name="T51_15">,</text:span><text:span text:style-name="T51_16"><text:s/>sustains<text:s/>UK<text:s/>influence,<text:s/>protects<text:s/>gains<text:s/>from<text:s/>earlier<text:s/>investment,<text:s/>and<text:s/>maintain<text:s/>a<text:s/>core<text:s/>platform<text:s/>for<text:s/>the<text:s/>successor<text:s/>programme.</text:span></text:p>
              </text:list-item>
              <text:list-item>
                <text:p text:style-name="P52"><text:span text:style-name="T52_1">Displacement<text:s/>data<text:s/>and<text:s/>statistical<text:s/>inclusion</text:span><text:span text:style-name="T52_2"><text:s/>–<text:s/></text:span><text:span text:style-name="T52_3">Targeted</text:span><text:span text:style-name="T52_4"><text:s/>investment<text:s/>that<text:s/></text:span><text:span text:style-name="T52_5">will<text:s/>strengthen<text:s/>both<text:s/></text:span><text:span text:style-name="T52_6">global</text:span><text:span text:style-name="T52_7"><text:s/>and<text:s/></text:span><text:span text:style-name="T52_8">national<text:s/>data<text:s/>systems,<text:s/>improve<text:s/>evidence<text:s/>quality,<text:s/>support<text:s/></text:span><text:span text:style-name="T52_9">funding<text:s/></text:span><text:span text:style-name="T52_10">prioritisation</text:span><text:span text:style-name="T52_11"><text:s/>decisions</text:span><text:span text:style-name="T52_12">,<text:s/>and<text:s/>lay</text:span><text:span text:style-name="T52_13">s</text:span><text:span text:style-name="T52_14"><text:s/>the<text:s/>technical<text:s/>foundations<text:s/>for<text:s/></text:span><text:span text:style-name="T52_15">future<text:s/></text:span><text:span text:style-name="T52_16">programm</text:span><text:span text:style-name="T52_17">ing</text:span><text:span text:style-name="T52_18">.</text:span></text:p>
              </text:list-item>
              <text:list-item>
                <text:p text:style-name="P53"><text:span text:style-name="T53_1">In<text:s/>addition,<text:s/></text:span><text:span text:style-name="T53_2">a<text:s/>small<text:s/>allocation<text:s/>will<text:s/>enable<text:s/></text:span><text:span text:style-name="T53_3">us<text:s/>to<text:s/>conclude<text:s/>our<text:s/>relationship<text:s/>with<text:s/>bilateral<text:s/>partners<text:s/>delivering<text:s/></text:span><text:span text:style-name="T53_4">work<text:s/></text:span><text:span text:style-name="T53_5">on<text:s/></text:span><text:span text:style-name="T53_6">statelessness<text:s/>and<text:s/>meaningful<text:s/>refugee<text:s/>participatio</text:span><text:span text:style-name="T53_7">n</text:span><text:span text:style-name="T53_8">.</text:span></text:p>
              </text:list-item>
            </text:list>
          </table:table-cell>
        </table:table-row>
        <table:table-row table:style-name="Row11">
          <table:table-cell table:style-name="Cell32">
            <text:p text:style-name="P54"><text:span text:style-name="T54_1">Implementation</text:span></text:p>
          </table:table-cell>
          <table:table-cell table:style-name="Cell33">
            <text:p text:style-name="P55"><text:span text:style-name="T55_1">No</text:span><text:span text:style-name="T55_2"><text:s/>changes<text:s/></text:span><text:span text:style-name="T55_3">are</text:span><text:span text:style-name="T55_4"><text:s/>required<text:s/>to<text:s/>the<text:s/>existing<text:s/>management<text:s/>arrangements<text:s/>as<text:s/>a<text:s/>result<text:s/>of<text:s/>the<text:s/>amendments<text:s/>to<text:s/>the<text:s/>Business<text:s/>Case</text:span><text:span text:style-name="T55_5">.</text:span><text:span text:style-name="T55_6"><text:s/></text:span><text:span text:style-name="T55_7">The<text:s/></text:span><text:span text:style-name="T55_8">GCP<text:s/></text:span><text:span text:style-name="T55_9">has<text:s/>been<text:s/></text:span><text:span text:style-name="T55_10">implemented<text:s/>through<text:s/></text:span><text:span text:style-name="T55_11">1-year</text:span><text:span text:style-name="T55_12"><text:s/>agreements</text:span><text:span text:style-name="T55_13"><text:s/>to<text:s/>date</text:span><text:span text:style-name="T55_14">.<text:s/>T</text:span><text:span text:style-name="T55_15">he<text:s/>implementation<text:s/>of<text:s/></text:span><text:span text:style-name="T55_16">both<text:s/>new<text:s/>and<text:s/>continuing<text:s/>work<text:s/>will<text:s/>require<text:s/>new<text:s/>agreements<text:s/>or<text:s/>agreement<text:s/>extensions<text:s/>to<text:s/>be<text:s/>signed,<text:s/>and<text:s/>for<text:s/></text:span><text:span text:style-name="T55_17">FY26/27<text:s/>indicator<text:s/>targets<text:s/>to<text:s/>be<text:s/>set</text:span><text:span text:style-name="T55_18">.<text:s/>This<text:s/>mirrors<text:s/>the<text:s/>approach<text:s/>for<text:s/>previous<text:s/></text:span><text:span text:style-name="T55_19">programme</text:span><text:span text:style-name="T55_20"><text:s/>years</text:span><text:span text:style-name="T55_21">.</text:span></text:p>
          </table:table-cell>
        </table:table-row>
        <table:table-row table:style-name="Row12">
          <table:table-cell table:style-name="Cell34">
            <text:p text:style-name="P56"><text:span text:style-name="T56_1">Budget</text:span></text:p>
          </table:table-cell>
          <table:table-cell table:style-name="Cell35">
            <text:p text:style-name="P57"><text:span text:style-name="T57_1">GCP’s<text:s/></text:span><text:span text:style-name="T57_2">existing</text:span><text:span text:style-name="T57_3"><text:s/>total</text:span><text:span text:style-name="T57_4"><text:s/>budget<text:s/>is<text:s/>£24.2</text:span><text:span text:style-name="T57_5">5</text:span><text:span text:style-name="T57_6">m</text:span><text:span text:style-name="T57_7">,<text:s/></text:span><text:span text:style-name="T57_8">with<text:s/></text:span><text:span text:style-name="T57_9">£</text:span><text:span text:style-name="T57_10">22</text:span><text:span text:style-name="T57_11">.</text:span><text:span text:style-name="T57_12">232<text:s/>spent<text:s/></text:span><text:span text:style-name="T57_13">by<text:s/>March<text:s/>2026<text:s/>and<text:s/>a<text:s/>further<text:s/></text:span><text:span text:style-name="T57_14">£1.9</text:span><text:span text:style-name="T57_15">5</text:span><text:span text:style-name="T57_16">1m<text:s/>allocated<text:s/>for<text:s/></text:span><text:span text:style-name="T57_17">spend<text:s/>in<text:s/></text:span><text:span text:style-name="T57_18">FY26/27.</text:span></text:p>
            <text:p text:style-name="P58"><text:span text:style-name="T58_1">With<text:s/></text:span><text:span text:style-name="T58_2">a</text:span><text:span text:style-name="T58_3"><text:s/>cost<text:s/>extension</text:span><text:span text:style-name="T58_4"><text:s/>of<text:s/>£</text:span><text:span text:style-name="T58_5">5.5</text:span><text:span text:style-name="T58_6">m</text:span><text:span text:style-name="T58_7"><text:s/>as<text:s/>proposed</text:span><text:span text:style-name="T58_8">,<text:s/>the<text:s/>new<text:s/>GCP<text:s/>budget<text:s/>will<text:s/>total<text:s/>£</text:span><text:span text:style-name="T58_9">29.75</text:span><text:span text:style-name="T58_10">m</text:span><text:span text:style-name="T58_11"><text:s/>(£24.25m<text:s/>+<text:s/>£</text:span><text:span text:style-name="T58_12">5.5</text:span><text:span text:style-name="T58_13">m)</text:span><text:span text:style-name="T58_14">,<text:s/>£7.45m<text:s/></text:span><text:span text:style-name="T58_15">of<text:s/>which<text:s/></text:span><text:span text:style-name="T58_16">remain</text:span><text:span text:style-name="T58_17">s</text:span><text:span text:style-name="T58_18"><text:s/>for<text:s/>spend<text:s/>in<text:s/></text:span><text:span text:style-name="T58_19">the</text:span><text:span text:style-name="T58_20"><text:s/>final<text:s/>year<text:s/>(FY26/27)</text:span><text:span text:style-name="T58_21">.</text:span></text:p>
            <text:p text:style-name="P59"><text:span text:style-name="T59_1">The<text:s/>majority<text:s/>of<text:s/>this</text:span><text:span text:style-name="T59_2"><text:s/>final<text:s/>year<text:s/>budget</text:span><text:span text:style-name="T59_3"><text:s/>–<text:s/></text:span><text:span text:style-name="T59_4">£</text:span><text:span text:style-name="T59_5">6.</text:span><text:span text:style-name="T59_6">45</text:span><text:span text:style-name="T59_7">m<text:s/></text:span><text:span text:style-name="T59_8"><office:annotation><dc:creator>Mia Marzouk</dc:creator><text:p text:style-name="P60"><text:span text:style-name="T60_1">I<text:s/>don’t<text:s/>understand<text:s/>where<text:s/>this<text:s/>figure<text:s/>comes<text:s/>from<text:s/>-<text:s/>it<text:s/>isn’t<text:s/>£4.5m<text:s/>+£1.95m</text:span></text:p></office:annotation></text:span><text:span text:style-name="T60_2"><office:annotation><dc:creator>Ophir Edelstein</dc:creator><text:p text:style-name="P61"><text:span text:style-name="T61_1">You're<text:s/>right,<text:s/>it<text:s/>wasn't<text:s/>clear.<text:s/>I've<text:s/>made<text:s/>some<text:s/>adjustments<text:s/>-<text:s/>is<text:s/>it<text:s/>clearer<text:s/>now?</text:span></text:p></office:annotation></text:span><text:span text:style-name="T61_2"><office:annotation><dc:creator>Mia Marzouk</dc:creator><text:p text:style-name="P62"><text:span text:style-name="T62_1">have<text:s/>made<text:s/>a<text:s/>small<text:s/>tweak.<text:s/>good<text:s/>to<text:s/>go<text:s/>now.</text:span></text:p></office:annotation></text:span><text:span text:style-name="T62_2">–</text:span><text:span text:style-name="T62_3"><text:s/></text:span><text:span text:style-name="T62_4">accounts<text:s/>for<text:s/>the<text:s/></text:span><text:span text:style-name="T62_5">funding<text:s/>available<text:s/>for<text:s/>this<text:s/>programme<text:s/>from<text:s/></text:span><text:span text:style-name="T62_6">Migration<text:s/>Directorate’s</text:span><text:span text:style-name="T62_7"><text:s/>FY26/27</text:span><text:span text:style-name="T62_8"><text:s/></text:span><text:span text:style-name="T62_9">ODA<text:s/></text:span><text:span text:style-name="T62_10">allocation</text:span><text:span text:style-name="T62_11">s</text:span><text:span text:style-name="T62_12">.<text:s/></text:span><text:span text:style-name="T62_13">The<text:s/>remainder<text:s/>of<text:s/>the<text:s/>cost<text:s/>extension</text:span><text:span text:style-name="T62_14"><text:s/>–<text:s/></text:span><text:span text:style-name="T62_15">£</text:span><text:span text:style-name="T62_16">1</text:span><text:span text:style-name="T62_17">m</text:span><text:span text:style-name="T62_18"><text:s/>–</text:span><text:span text:style-name="T62_19"><text:s/></text:span><text:span text:style-name="T62_20">is</text:span><text:span text:style-name="T62_21"><text:s/></text:span><text:span text:style-name="T62_22">included<text:s/></text:span><text:span text:style-name="T62_23">as</text:span><text:span text:style-name="T62_24"><text:s/>additional</text:span><text:span text:style-name="T62_25"><text:s/>headroom<text:s/></text:span><text:span text:style-name="T62_26">for<text:s/>any<text:s/></text:span><text:span text:style-name="T62_27">additional</text:span><text:span text:style-name="T62_28"><text:s/>programm</text:span><text:span text:style-name="T62_29">ing</text:span><text:span text:style-name="T62_30"><text:s/>needs<text:s/>that<text:s/>emerge<text:s/>during<text:s/>the<text:s/>upcoming<text:s/>FY</text:span><text:span text:style-name="T62_31">.<text:s/>This<text:s/>build</text:span><text:span text:style-name="T62_32">s<text:s/>in<text:s/>flexibility<text:s/>to<text:s/>respond<text:s/>to<text:s/>emerging<text:s/>ministerial<text:s/>priorities</text:span><text:span text:style-name="T62_33">.</text:span><text:span text:style-name="T62_34"><office:annotation><dc:creator>Sarah Montgomery</dc:creator><text:p text:style-name="P63"><text:span text:style-name="T63_1">given<text:s/>Olaf<text:s/>is<text:s/>v<text:s/>hot<text:s/>on<text:s/>underspend<text:s/>(tho<text:s/>mainly<text:s/>no<text:s/>ODA)<text:s/>good<text:s/>to<text:s/>understand<text:s/>any<text:s/>nascent<text:s/>plan<text:s/>for<text:s/>this</text:span></text:p></office:annotation></text:span><text:span text:style-name="T63_2"><office:annotation><dc:creator>Ophir Edelstein [2]</dc:creator><text:p text:style-name="P64"><text:span text:style-name="T64_1">Just<text:s/>to<text:s/>clarify,<text:s/>the<text:s/>£1m<text:s/>is<text:s/>not<text:s/>part<text:s/>of<text:s/>the<text:s/>programme<text:s/>budget<text:s/>and<text:s/>wouldn’t<text:s/>be<text:s/>programmed<text:s/>against<text:s/>at<text:s/>this<text:s/>stage.<text:s/>It<text:s/>is<text:s/>included<text:s/>purely<text:s/>as<text:s/>headroom<text:s/>so<text:s/>that<text:s/>we<text:s/>can<text:s/>accommodate<text:s/>any<text:s/>additional<text:s/>funding<text:s/>later<text:s/>in<text:s/>the<text:s/>FY<text:s/>without<text:s/>needing<text:s/>a<text:s/>further<text:s/>BCA.</text:span><text:span text:style-name="T64_2"><text:line-break/></text:span></text:p><text:p text:style-name="P65"><text:span text:style-name="T65_1">For<text:s/>example,<text:s/>if<text:s/>underspend<text:s/>is<text:s/>identified<text:s/>elsewhere<text:s/>in<text:s/>MD<text:s/>and<text:s/>we<text:s/>want<text:s/>to<text:s/>allocate<text:s/>it<text:s/>to<text:s/>GCP,<text:s/>this<text:s/>would<text:s/>allow<text:s/>us<text:s/>to<text:s/>do<text:s/>so<text:s/>without<text:s/>reopening<text:s/>approvals.</text:span></text:p></office:annotation></text:span><text:span text:style-name="T65_2"><text:s/></text:span><text:span text:style-name="T65_3">This</text:span><text:span text:style-name="T65_4"><text:s/>headroom<text:s/></text:span><text:span text:style-name="T65_5">may</text:span><text:span text:style-name="T65_6"><text:s/>mitigate<text:s/>the<text:s/>need<text:s/>for<text:s/></text:span><text:span text:style-name="T65_7">a<text:s/>further<text:s/></text:span><text:span text:style-name="T65_8">BCA<text:s/></text:span><text:span text:style-name="T65_9">during<text:s/>26/27</text:span><text:span text:style-name="T65_10">,<text:s/></text:span><text:span text:style-name="T65_11">should<text:s/></text:span><text:span text:style-name="T65_12">additional<text:s/>funding<text:s/>be<text:s/>made<text:s/>available.<text:s/></text:span><text:span text:style-name="T65_13">The<text:s/>headroom<text:s/>will<text:s/>not<text:s/>be<text:s/>programmed<text:s/>against<text:s/>nor<text:s/>included<text:s/>in<text:s/>the<text:s/>official<text:s/>programme<text:s/>budget<text:s/>on<text:s/>Hera<text:s/>unless<text:s/>new<text:s/>funds<text:s/>become<text:s/>available</text:span><text:span text:style-name="T65_14">.</text:span></text:p>
          </table:table-cell>
        </table:table-row>
        <table:table-row table:style-name="Row13">
          <table:table-cell table:style-name="Cell36">
            <text:p text:style-name="P66"><text:span text:style-name="T66_1">Impact</text:span></text:p>
          </table:table-cell>
          <table:table-cell table:style-name="Cell37">
            <text:p text:style-name="P67"><text:span text:style-name="T67_1">Impact<text:s/>of<text:s/>cost/time<text:s/>extensions<text:s/>on<text:s/>VfM<text:s/>(check<text:s/>relevant<text:s/>box):</text:span></text:p>
            <text:p text:style-name="P68"><text:span text:style-name="T68_1">☒</text:span><text:span text:style-name="T68_2"><text:s text:c="4"/>P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69"><text:span text:style-name="T69_1">☐</text:span><text:span text:style-name="T69_2"><text:s text:c="4"/>No<text:s/>impact<text:s/>–<text:s/>no/negligible<text:s/>change<text:s/>to<text:s/>Business<text:s/>Case<text:s/>delivery<text:s/>ambition.</text:span></text:p>
            <text:p text:style-name="P70"><text:span text:style-name="T70_1">☐</text:span><text:span text:style-name="T70_2"><text:s text:c="4"/>Negative<text:s/>impact<text:s/>–<text:s/>decrease<text:s/>in<text:s/>Business<text:s/>Case<text:s/>delivery<text:s/>ambition.</text:span></text:p>
          </table:table-cell>
        </table:table-row>
        <table:table-row table:style-name="Row14">
          <table:table-cell table:style-name="Cell38">
            <text:p text:style-name="P71"><text:span text:style-name="T71_1">R</text:span><text:span text:style-name="T71_2">isk</text:span></text:p>
          </table:table-cell>
          <table:table-cell table:style-name="Cell39">
            <text:p text:style-name="P72"><text:span text:style-name="T72_1">No<text:s/></text:span><text:span text:style-name="T72_2">new<text:s/>risks<text:s/>are<text:s/>expected<text:s/>to<text:s/>arise<text:s/>from</text:span><text:span text:style-name="T72_3"><text:s/>the<text:s/>activities<text:s/>under</text:span><text:span text:style-name="T72_4"><text:s/>this<text:s/>cost<text:s/>extension,<text:s/>as<text:s/>it<text:s/>only<text:s/>proposes<text:s/>continued<text:s/>funding<text:s/>for<text:s/>existing<text:s/>programme<text:s/>components.<text:s/>These<text:s/>are<text:s/>already<text:s/>accounted<text:s/>for<text:s/>in<text:s/>the<text:s/>programme’s<text:s/>established<text:s/>management,<text:s/>monitoring,<text:s/>and<text:s/>evaluation<text:s/>frameworks.</text:span><text:span text:style-name="T72_5"><text:s/>The<text:s/>team<text:s/>monitor<text:s/>risks<text:s/>through<text:s/>live<text:s/>risk<text:s/>management,<text:s/>and<text:s/>take<text:s/>into<text:s/>account<text:s/>the<text:s/>wider<text:s/>national<text:s/>and<text:s/>global<text:s/>contexts.</text:span></text:p>
            <text:p text:style-name="P73"/>
            <text:p text:style-name="P74"><text:span text:style-name="T74_1">N</text:span><text:span text:style-name="T74_2">ew<text:s/></text:span><text:span text:style-name="T74_3">risks<text:s/></text:span><text:span text:style-name="T74_4">may<text:s/>arise<text:s/>should<text:s/></text:span><text:span text:style-name="T74_5">additional<text:s/>funding<text:s/>arise<text:s/>mid-year,<text:s/>leading<text:s/>to<text:s/>the<text:s/>addition<text:s/>of<text:s/></text:span><text:span text:style-name="T74_6">new<text:s/>components<text:s/>to<text:s/>the<text:s/>programme<text:s/>by<text:s/></text:span><text:span text:style-name="T74_7">utilis</text:span><text:span text:style-name="T74_8">ing</text:span><text:span text:style-name="T74_9"><text:s/></text:span><text:span text:style-name="T74_10">the<text:s/></text:span><text:span text:style-name="T74_11">included<text:s/></text:span><text:span text:style-name="T74_12">headroom</text:span><text:span text:style-name="T74_13">.</text:span><text:span text:style-name="T74_14"><text:s/>The<text:s/>addition<text:s/>of<text:s/>new<text:s/></text:span><text:span text:style-name="T74_15">components</text:span><text:span text:style-name="T74_16"><text:s/>could<text:s/></text:span><text:span text:style-name="T74_17">create<text:s/>additional<text:s/>pressure<text:s/>on<text:s/></text:span><text:span text:style-name="T74_18">the<text:s/>programme<text:s/>team’s<text:s/>capacity<text:s/>and<text:s/></text:span><text:span text:style-name="T74_19">affect<text:s/></text:span><text:span text:style-name="T74_20">programme<text:s/>coherence.</text:span></text:p>
            <text:p text:style-name="P75"/>
            <text:p text:style-name="P76"><text:span text:style-name="T76_1">To<text:s/>mitigate<text:s/>this,<text:s/>the<text:s/>programme<text:s/>team<text:s/>will<text:s/>review<text:s/>the<text:s/>scope<text:s/>and<text:s/>requirements<text:s/>of<text:s/>any<text:s/>new<text:s/>activities<text:s/></text:span><text:span text:style-name="T76_2">proposed</text:span><text:span text:style-name="T76_3">.<text:s/></text:span><text:span text:style-name="T76_4">This<text:s/>assessment<text:s/>will<text:s/>inform<text:s/>whether</text:span><text:span text:style-name="T76_5"><text:s/>their<text:s/>addition<text:s/>to<text:s/>the<text:s/>programme<text:s/>is<text:s/>feasible,<text:s/>and<text:s/>whether</text:span><text:span text:style-name="T76_6"><text:s/>existing<text:s/>capacity<text:s/>is<text:s/>sufficient</text:span><text:span text:style-name="T76_7">.</text:span><text:span text:style-name="T76_8"><text:s/></text:span><text:span text:style-name="T76_9">A</text:span><text:span text:style-name="T76_10">dditional<text:s/>support<text:s/>or<text:s/>temporary<text:s/>resourcing<text:s/>will<text:s/>be<text:s/>requested<text:s/>where<text:s/>necessary<text:s/>to<text:s/>ensure<text:s/>effective<text:s/>oversight,<text:s/>quality<text:s/>assurance,<text:s/>and<text:s/>timely<text:s/>monitoring<text:s/>across<text:s/>the<text:s/>expanded<text:s/></text:span><text:span text:style-name="T76_11">programme</text:span><text:span text:style-name="T76_12">.</text:span></text:p>
          </table:table-cell>
        </table:table-row>
        <table:table-row table:style-name="Row15">
          <table:table-cell table:style-name="Cell40">
            <text:p text:style-name="P77"><text:span text:style-name="T77_1">Results/Monitoring<text:s/>and<text:s/>Evaluation</text:span></text:p>
          </table:table-cell>
          <table:table-cell table:style-name="Cell41">
            <text:p text:style-name="P78"><text:span text:style-name="T78_1">All<text:s/>of</text:span><text:span text:style-name="T78_2"><text:s/>the<text:s/>new<text:s/>and<text:s/>cont</text:span><text:span text:style-name="T78_3">inuing</text:span><text:span text:style-name="T78_4"><text:s/>work<text:s/>detailed<text:s/>above<text:s/></text:span><text:span text:style-name="T78_5">are</text:span><text:span text:style-name="T78_6"><text:s/>expected<text:s/>to<text:s/>contribute<text:s/>to<text:s/></text:span><text:span text:style-name="T78_7">the<text:s/></text:span><text:span text:style-name="T78_8">existing<text:s/></text:span><text:span text:style-name="T78_9">outputs<text:s/>and<text:s/>outcomes</text:span><text:span text:style-name="T78_10">.<text:s/>New<text:s/>indicators<text:s/>will<text:s/>be<text:s/>added<text:s/>to<text:s/></text:span><text:span text:style-name="T78_11">the<text:s/>logframe<text:s/>to<text:s/>track<text:s/>any<text:s/>new</text:span><text:span text:style-name="T78_12"><text:s/>activities,<text:s/>but<text:s/>no<text:s/>new<text:s/>outputs<text:s/>or<text:s/>outcomes<text:s/>are<text:s/>likely<text:s/>to<text:s/>be<text:s/>required.<text:s/>The<text:s/>Theory<text:s/>of<text:s/>Change<text:s/>remains<text:s/>valid,<text:s/>though<text:s/>it<text:s/>will<text:s/>be</text:span><text:span text:style-name="T78_13"><text:s/></text:span><text:span text:style-name="T78_14">updated<text:s/>to<text:s/>reflect<text:s/>the<text:s/></text:span><text:span text:style-name="T78_15">new<text:s/>inputs</text:span><text:span text:style-name="T78_16">.<text:s/></text:span><text:span text:style-name="T78_17">Some<text:s/>a</text:span><text:span text:style-name="T78_18">dditional<text:s/>monitoring<text:s/></text:span><text:span text:style-name="T78_19">and</text:span><text:span text:style-name="T78_20"><text:s/>evaluation<text:s/></text:span><text:span text:style-name="T78_21">activities<text:s/>will<text:s/>likely<text:s/>be</text:span><text:span text:style-name="T78_22"><text:s/>needed</text:span><text:span text:style-name="T78_23"><text:s/>for<text:s/>the<text:s/>new<text:s/>activities<text:s/>proposed,<text:s/>but<text:s/>those<text:s/>are<text:s/>expected<text:s/>to<text:s/>be<text:s/>minor<text:s/></text:span><text:span text:style-name="T78_24">–</text:span><text:span text:style-name="T78_25"><text:s/></text:span><text:span text:style-name="T78_26">primarily<text:s/>additional<text:s/>update<text:s/>meetings<text:s/>with<text:s/>any<text:s/>new<text:s/>implementing<text:s/>partners<text:s/>and<text:s/>the<text:s/>evaluation<text:s/>of<text:s/>additional<text:s/></text:span><text:span text:style-name="T78_27">performance<text:s/>reports.</text:span></text:p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omment_20_Subject" style:display-name="Comment Subject" style:family="paragraph" style:parent-style-name="Comment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Mention" style:family="text" style:parent-style-name="Default_20_Paragraph_20_Font">
      <style:text-properties fo:background-color="#e1dfdd" fo:color="#2b579a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Symbol"/>
    </style:style>
    <style:style style:name="List41Level2" style:family="text">
      <style:text-properties style:font-name="Symbol"/>
    </style:style>
    <style:style style:name="List41Level3" style:family="text">
      <style:text-properties style:font-name="Symbol"/>
    </style:style>
    <style:style style:name="List41Level4" style:family="text">
      <style:text-properties style:font-name="Symbol"/>
    </style:style>
    <style:style style:name="List41Level5" style:family="text">
      <style:text-properties style:font-name="Symbol"/>
    </style:style>
    <style:style style:name="List41Level6" style:family="text">
      <style:text-properties style:font-name="Symbol"/>
    </style:style>
    <style:style style:name="List41Level7" style:family="text">
      <style:text-properties style:font-name="Symbol"/>
    </style:style>
    <style:style style:name="List41Level8" style:family="text">
      <style:text-properties style:font-name="Symbol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Symbol"/>
    </style:style>
    <style:style style:name="List42Level2" style:family="text">
      <style:text-properties style:font-name="Symbol"/>
    </style:style>
    <style:style style:name="List42Level3" style:family="text">
      <style:text-properties style:font-name="Symbol"/>
    </style:style>
    <style:style style:name="List42Level4" style:family="text">
      <style:text-properties style:font-name="Symbol"/>
    </style:style>
    <style:style style:name="List42Level5" style:family="text">
      <style:text-properties style:font-name="Symbol"/>
    </style:style>
    <style:style style:name="List42Level6" style:family="text">
      <style:text-properties style:font-name="Symbol"/>
    </style:style>
    <style:style style:name="List42Level7" style:family="text">
      <style:text-properties style:font-name="Symbol"/>
    </style:style>
    <style:style style:name="List42Level8" style:family="text">
      <style:text-properties style:font-name="Symbol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2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Symbol"/>
    </style:style>
    <style:style style:name="List43Level2" style:family="text">
      <style:text-properties style:font-name="Symbol"/>
    </style:style>
    <style:style style:name="List43Level3" style:family="text">
      <style:text-properties style:font-name="Symbol"/>
    </style:style>
    <style:style style:name="List43Level4" style:family="text">
      <style:text-properties style:font-name="Symbol"/>
    </style:style>
    <style:style style:name="List43Level5" style:family="text">
      <style:text-properties style:font-name="Symbol"/>
    </style:style>
    <style:style style:name="List43Level6" style:family="text">
      <style:text-properties style:font-name="Symbol"/>
    </style:style>
    <style:style style:name="List43Level7" style:family="text">
      <style:text-properties style:font-name="Symbol"/>
    </style:style>
    <style:style style:name="List43Level8" style:family="text">
      <style:text-properties style:font-name="Symbol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3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text:list-style style:name="LS44">
      <text:list-level-style-number style:num-format="A" text:style-name="List4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5Level0" style:family="text">
      <style:text-properties style:font-name="Symbol" style:font-name-asian="Times New Roman" style:font-name-complex="Aria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Addendum to the Business Case</dc:title>
    <meta:initial-creator>Shauna Corr</meta:initial-creator>
    <meta:creation-date>2026-02-19T07:44:00</meta:creation-date>
    <dc:creator>Ophir Edelstein</dc:creator>
    <dc:date>2026-07-15T10:52:01</dc:date>
    <meta:print-date>2013-07-25T23:34:00</meta:print-date>
    <meta:template xlink:href="Addendum to Business Case form" xlink:type="simple"/>
    <meta:editing-cycles>89</meta:editing-cycles>
    <meta:document-statistic meta:page-count="0" meta:paragraph-count="0" meta:row-count="0" meta:word-count="0" meta:character-count="0" meta:non-whitespace-character-count="0"/>
    <meta:user-defined meta:name="Business Document Type">Addendum to the Business Case</meta:user-defined>
    <meta:user-defined meta:name="ContentTypeId">0x010100A9E804AD2130B047BEB1B1355903FA590200857881EDD2088348ADACE4050DEA40EF</meta:user-defined>
    <meta:user-defined meta:name="docLang">en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