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 fo:line-height="115%"/>
    </style:style>
    <style:style style:name="T1_1" style:family="text">
      <style:text-properties fo:font-style="normal" style:font-style-asian="normal" fo:font-size="10pt" style:font-size-asian="10pt" style:font-name-complex="Arial" style:font-size-complex="10pt"/>
    </style:style>
    <style:style style:name="T1_2" style:family="text">
      <style:text-properties fo:font-style="normal" style:font-style-asian="normal" fo:font-size="10pt" style:font-size-asian="10pt" style:font-name-complex="Arial" style:font-size-complex="10pt"/>
    </style:style>
    <style:style style:name="P2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15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15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15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15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 fo:font-weight="bold" style:font-weight-asian="bold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1pt" fo:language="fr" fo:language-asian="en" fo:language-complex="ar" fo:country="FR" fo:country-asian="GB" fo:country-complex="SA"/>
    </style:style>
    <style:style style:name="T6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T6_6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15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15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5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6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7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8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9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11" style:family="paragraph" style:parent-style-name="Normal">
      <style:paragraph-properties fo:line-height="115%"/>
    </style:style>
    <style:style style:name="T11_1" style:family="text">
      <style:text-properties fo:font-size="10pt" style:font-size-asian="10pt" style:font-name-complex="Arial" style:font-size-complex="10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923cm"/>
    </style:style>
    <style:style style:name="Column5" style:family="table-column">
      <style:table-column-properties style:column-width="2.05cm"/>
    </style:style>
    <style:style style:name="Column6" style:family="table-column">
      <style:table-column-properties style:column-width="2.05cm"/>
    </style:style>
    <style:style style:name="Column7" style:family="table-column">
      <style:table-column-properties style:column-width="1.312cm"/>
    </style:style>
    <style:style style:name="Column8" style:family="table-column">
      <style:table-column-properties style:column-width="1.314cm"/>
    </style:style>
    <style:style style:name="Column9" style:family="table-column">
      <style:table-column-properties style:column-width="1.312cm"/>
    </style:style>
    <style:style style:name="Column10" style:family="table-column">
      <style:table-column-properties style:column-width="1.314cm"/>
    </style:style>
    <style:style style:name="Column11" style:family="table-column">
      <style:table-column-properties style:column-width="1.314cm"/>
    </style:style>
    <style:style style:name="Column12" style:family="table-column">
      <style:table-column-properties style:column-width="1.314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15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15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15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15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15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15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15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15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15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5.826cm"/>
    </style:style>
    <style:style style:name="Column14" style:family="table-column">
      <style:table-column-properties style:column-width="10.086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15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15%" fo:margin-bottom="0cm"/>
    </style:style>
    <style:style style:name="T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15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15%" fo:margin-bottom="0cm"/>
    </style:style>
    <style:style style:name="T43_1" style:family="text"/>
    <style:style style:name="T43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P4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5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46" style:family="paragraph" style:parent-style-name="Normal">
      <style:paragraph-properties fo:text-align="justify" fo:line-height="115%"/>
      <style:text-properties fo:font-size="10pt" style:font-size-asian="10pt" style:font-size-complex="10pt" fo:font-weight="bold" style:font-weight-asian="bold"/>
    </style:style>
    <style:style style:name="P47" style:family="paragraph" style:parent-style-name="Normal">
      <style:paragraph-properties fo:line-height="115%"/>
    </style:style>
    <style:style style:name="T47_1" style:family="text">
      <style:text-properties fo:font-size="10pt" style:font-size-asian="10pt" style:font-name-complex="Arial" style:font-size-complex="10pt" fo:font-weight="bold" style:font-weight-asian="bold"/>
    </style:style>
    <style:style style:name="P4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49" style:family="paragraph" style:parent-style-name="Normal">
      <style:paragraph-properties fo:line-height="115%"/>
    </style:style>
    <style:style style:name="T49_1" style:family="text">
      <style:text-properties fo:font-size="10pt" style:font-size-asian="10pt" style:font-name-complex="Arial" style:font-size-complex="10pt" fo:font-weight="bold" style:font-weight-asian="bold"/>
    </style:style>
    <style:style style:name="T49_2" style:family="text">
      <style:text-properties fo:font-size="10pt" style:font-size-asian="10pt" style:font-name-complex="Arial" style:font-size-complex="10pt" fo:font-weight="bold" style:font-weight-asian="bold"/>
    </style:style>
    <style:style style:name="P50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51" style:family="paragraph" style:parent-style-name="Normal">
      <style:paragraph-properties fo:text-align="justify" fo:line-height="115%"/>
    </style:style>
    <style:style style:name="T51_1" style:family="text">
      <style:text-properties fo:font-size="10pt" style:font-size-asian="10pt" style:font-size-complex="10pt"/>
    </style:style>
    <style:style style:name="T51_2" style:family="text">
      <style:text-properties fo:font-size="10pt" style:font-size-asian="10pt" style:font-size-complex="10pt"/>
    </style:style>
    <style:style style:name="T51_3" style:family="text">
      <style:text-properties fo:font-size="10pt" style:font-size-asian="10pt" style:font-size-complex="10pt"/>
    </style:style>
    <style:style style:name="P52" style:family="paragraph" style:parent-style-name="Normal">
      <style:paragraph-properties fo:text-align="justify" fo:line-height="115%"/>
    </style:style>
    <style:style style:name="T52_1" style:family="text">
      <style:text-properties fo:font-size="10pt" style:font-size-asian="10pt" style:font-size-complex="10pt"/>
    </style:style>
    <style:style style:name="P53" style:family="paragraph" style:parent-style-name="Normal">
      <style:paragraph-properties fo:text-align="justify" fo:line-height="115%"/>
    </style:style>
    <style:style style:name="T53_1" style:family="text">
      <style:text-properties fo:font-size="10pt" style:font-size-asian="10pt" style:font-size-complex="10pt"/>
    </style:style>
    <style:style style:name="P54" style:family="paragraph" style:parent-style-name="Normal">
      <style:paragraph-properties fo:text-align="justify" fo:line-height="115%"/>
    </style:style>
    <style:style style:name="T54_1" style:family="text">
      <style:text-properties fo:font-size="10pt" style:font-size-asian="10pt" style:font-size-complex="10pt"/>
    </style:style>
    <style:style style:name="P55" style:family="paragraph" style:parent-style-name="Normal">
      <style:paragraph-properties fo:text-align="justify" fo:line-height="115%"/>
    </style:style>
    <style:style style:name="T55_1" style:family="text">
      <style:text-properties fo:font-size="10pt" style:font-size-asian="10pt" style:font-size-complex="10pt"/>
    </style:style>
    <style:style style:name="P56" style:family="paragraph" style:parent-style-name="Normal">
      <style:paragraph-properties fo:text-align="justify" fo:line-height="115%"/>
      <style:text-properties fo:font-size="10pt" style:font-size-asian="10pt" style:font-size-complex="10pt"/>
    </style:style>
    <style:style style:name="T56_1" style:family="text">
      <style:text-properties fo:font-size="10pt" style:font-size-asian="10pt" style:font-size-complex="10pt"/>
    </style:style>
    <style:style style:name="T56_2" style:family="text">
      <style:text-properties fo:font-size="10pt" style:font-size-asian="10pt" style:font-size-complex="10pt"/>
    </style:style>
    <style:style style:name="T56_3" style:family="text">
      <style:text-properties fo:font-size="10pt" style:font-size-asian="10pt" style:font-size-complex="10pt"/>
    </style:style>
    <style:style style:name="T56_4" style:family="text">
      <style:text-properties fo:font-size="10pt" style:font-size-asian="10pt" style:font-size-complex="10pt"/>
    </style:style>
    <style:style style:name="T56_5" style:family="text">
      <style:text-properties fo:font-size="10pt" style:font-size-asian="10pt" style:font-size-complex="10pt"/>
    </style:style>
    <style:style style:name="T56_6" style:family="text">
      <style:text-properties fo:font-size="10pt" style:font-size-asian="10pt" style:font-size-complex="10pt"/>
    </style:style>
    <style:style style:name="P57" style:family="paragraph" style:parent-style-name="Normal">
      <style:paragraph-properties fo:text-align="justify" fo:line-height="115%"/>
      <style:text-properties fo:font-size="10pt" style:font-size-asian="10pt" style:font-size-complex="10pt"/>
    </style:style>
    <style:style style:name="T57_1" style:family="text">
      <style:text-properties fo:font-size="10pt" style:font-size-asian="10pt" style:font-size-complex="10pt"/>
    </style:style>
    <style:style style:name="T57_2" style:family="text">
      <style:text-properties fo:font-size="10pt" style:font-size-asian="10pt" style:font-size-complex="10pt"/>
    </style:style>
    <style:style style:name="T57_3" style:family="text">
      <style:text-properties fo:font-size="10pt" style:font-size-asian="10pt" style:font-size-complex="10pt"/>
    </style:style>
    <style:style style:name="P58" style:family="paragraph" style:parent-style-name="Normal">
      <style:paragraph-properties fo:text-align="justify" fo:line-height="115%"/>
      <style:text-properties fo:font-size="10pt" style:font-size-asian="10pt" style:font-size-complex="10pt"/>
    </style:style>
    <style:style style:name="T58_1" style:family="text">
      <style:text-properties fo:font-size="10pt" style:font-size-asian="10pt" style:font-size-complex="10pt"/>
    </style:style>
    <style:style style:name="T58_2" style:family="text">
      <style:text-properties fo:font-size="10pt" style:font-size-asian="10pt" style:font-size-complex="10pt"/>
    </style:style>
    <style:style style:name="T58_3" style:family="text">
      <style:text-properties fo:font-size="10pt" style:font-size-asian="10pt" style:font-size-complex="10pt"/>
    </style:style>
    <style:style style:name="P59" style:family="paragraph" style:parent-style-name="Normal">
      <style:paragraph-properties fo:text-align="justify" fo:line-height="115%"/>
      <style:text-properties fo:font-size="10pt" style:font-size-asian="10pt" style:font-size-complex="10pt"/>
    </style:style>
    <style:style style:name="T59_1" style:family="text">
      <style:text-properties fo:font-size="10pt" style:font-size-asian="10pt" style:font-size-complex="10pt"/>
    </style:style>
    <style:style style:name="P60" style:family="paragraph" style:parent-style-name="Normal">
      <style:paragraph-properties fo:text-align="justify" fo:line-height="115%"/>
      <style:text-properties fo:font-size="10pt" style:font-size-asian="10pt" style:font-size-complex="10pt"/>
    </style:style>
    <style:style style:name="P61" style:family="paragraph" style:parent-style-name="Normal">
      <style:paragraph-properties fo:text-align="justify" fo:line-height="115%"/>
    </style:style>
    <style:style style:name="T61_1" style:family="text">
      <style:text-properties fo:font-size="10pt" style:font-size-asian="10pt" style:font-size-complex="10pt"/>
    </style:style>
    <style:style style:name="P62" style:family="paragraph" style:parent-style-name="Normal">
      <style:paragraph-properties fo:text-align="justify" fo:line-height="115%"/>
      <style:text-properties fo:font-size="10pt" style:font-size-asian="10pt"/>
    </style:style>
    <style:style style:name="P63" style:family="paragraph" style:parent-style-name="Normal">
      <style:paragraph-properties fo:text-align="justify" fo:line-height="115%"/>
    </style:style>
    <style:style style:name="T63_1" style:family="text">
      <style:text-properties fo:font-size="10pt" style:font-size-asian="10pt"/>
    </style:style>
    <style:style style:name="T63_2" style:family="text">
      <style:text-properties fo:font-size="10pt" style:font-size-asian="10pt"/>
    </style:style>
    <style:style style:name="T63_3" style:family="text">
      <style:text-properties fo:font-size="10pt" style:font-size-asian="10pt"/>
    </style:style>
    <style:style style:name="T63_4" style:family="text">
      <style:text-properties fo:font-size="10pt" style:font-size-asian="10pt"/>
    </style:style>
    <style:style style:name="P64" style:family="paragraph" style:parent-style-name="Normal">
      <style:paragraph-properties fo:line-height="115%" fo:margin-top="0.071cm"/>
      <style:text-properties fo:font-size="10pt" style:font-size-asian="10pt" style:font-name-complex="Arial" style:font-size-complex="10pt"/>
    </style:style>
    <style:style style:name="P65" style:family="paragraph" style:parent-style-name="Normal">
      <style:paragraph-properties fo:line-height="115%" fo:margin-top="0.071cm"/>
      <style:text-properties fo:font-size="10pt" style:font-size-asian="10pt" style:font-name-complex="Arial" style:font-size-complex="10pt"/>
    </style:style>
    <style:style style:name="P66" style:family="paragraph" style:parent-style-name="Normal">
      <style:paragraph-properties fo:line-height="115%" fo:margin-top="0.071cm" fo:margin-bottom="0.071cm"/>
      <style:text-properties fo:font-size="10pt" style:font-size-asian="10pt" style:font-name-complex="Arial" style:font-size-complex="10pt"/>
    </style:style>
    <style:style style:name="P67" style:family="paragraph" style:parent-style-name="Normal">
      <style:paragraph-properties fo:line-height="115%"/>
    </style:style>
    <style:style style:name="T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69" style:family="paragraph" style:parent-style-name="Normal">
      <style:paragraph-properties fo:line-height="115%" fo:margin-top="0.071cm"/>
    </style:style>
    <style:style style:name="T69_1" style:family="text">
      <style:text-properties fo:font-size="10pt" style:font-size-asian="10pt" style:font-name-complex="Arial" style:font-size-complex="10pt"/>
    </style:style>
    <style:style style:name="T69_2" style:family="text"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line-height="115%" fo:margin-top="0.071cm" fo:margin-bottom="0.071cm"/>
      <style:text-properties fo:font-size="10pt" style:font-size-asian="10pt" style:font-name-complex="Arial" style:font-size-complex="10pt"/>
    </style:style>
    <style:style style:name="P71" style:family="paragraph" style:parent-style-name="Normal">
      <style:paragraph-properties fo:line-height="115%"/>
    </style:style>
    <style:style style:name="T71_1" style:family="text">
      <style:text-properties fo:font-size="10pt" style:font-size-asian="10pt" style:font-name-complex="Arial" style:font-size-complex="10pt"/>
    </style:style>
    <style:style style:name="T71_2" style:family="text">
      <style:text-properties fo:font-size="10pt" style:font-size-asian="10pt" style:font-name-complex="Arial" style:font-size-complex="10pt"/>
    </style:style>
    <style:style style:name="T71_3" style:family="text">
      <style:text-properties fo:font-size="10pt" style:font-size-asian="10pt" style:font-name-complex="Arial" style:font-size-complex="10pt"/>
    </style:style>
    <style:style style:name="T71_4" style:family="text">
      <style:text-properties fo:font-size="10pt" style:font-size-asian="10pt" style:font-name-complex="Arial" style:font-size-complex="10pt"/>
    </style:style>
    <style:style style:name="T71_5" style:family="text">
      <style:text-properties fo:font-size="10pt" style:font-size-asian="10pt" style:font-name-complex="Arial" style:font-size-complex="10pt"/>
    </style:style>
    <style:style style:name="T71_6" style:family="text">
      <style:text-properties fo:font-size="10pt" style:font-size-asian="10pt" style:font-name-complex="Arial" style:font-size-complex="10pt"/>
    </style:style>
    <style:style style:name="T71_7" style:family="text">
      <style:text-properties fo:font-size="10pt" style:font-size-asian="10pt" style:font-name-complex="Arial" style:font-size-complex="10pt"/>
    </style:style>
    <style:style style:name="T71_8" style:family="text">
      <style:text-properties fo:font-size="10pt" style:font-size-asian="10pt" style:font-name-complex="Arial" style:font-size-complex="10pt"/>
    </style:style>
    <style:style style:name="T71_9" style:family="text">
      <style:text-properties fo:font-size="10pt" style:font-size-asian="10pt" style:font-name-complex="Arial" style:font-size-complex="10pt"/>
    </style:style>
    <style:style style:name="T71_10" style:family="text">
      <style:text-properties fo:font-size="10pt" style:font-size-asian="10pt" style:font-name-complex="Arial" style:font-size-complex="10pt"/>
    </style:style>
    <style:style style:name="P72" style:family="paragraph" style:parent-style-name="Normal">
      <style:paragraph-properties fo:line-height="115%"/>
    </style:style>
    <style:style style:name="T72_1" style:family="text"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line-height="115%"/>
    </style:style>
    <style:style style:name="T73_1" style:family="text"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line-height="115%"/>
    </style:style>
    <style:style style:name="T74_1" style:family="text">
      <style:text-properties fo:font-size="10pt" style:font-size-asian="10pt" style:font-name-complex="Arial" style:font-size-complex="10pt"/>
    </style:style>
    <style:style style:name="P75" style:family="paragraph" style:parent-style-name="Normal">
      <style:paragraph-properties fo:line-height="115%"/>
    </style:style>
    <style:style style:name="T75_1" style:family="text">
      <style:text-properties fo:font-size="10pt" style:font-size-asian="10pt" style:font-name-complex="Arial" style:font-size-complex="10pt"/>
    </style:style>
    <style:style style:name="T75_2" style:family="text">
      <style:text-properties fo:font-size="10pt" style:font-size-asian="10pt" style:font-name-complex="Arial" style:font-size-complex="10pt"/>
    </style:style>
    <style:style style:name="T75_3" style:family="text">
      <style:text-properties fo:font-size="10pt" style:font-size-asian="10pt" style:font-name-complex="Arial" style:font-size-complex="10pt"/>
    </style:style>
    <style:style style:name="T75_4" style:family="text">
      <style:text-properties fo:font-size="10pt" style:font-size-asian="10pt" style:font-name-complex="Arial" style:font-size-complex="10pt"/>
    </style:style>
    <style:style style:name="T75_5" style:family="text">
      <style:text-properties fo:font-size="10pt" style:font-size-asian="10pt" style:font-name-complex="Arial" style:font-size-complex="10pt"/>
    </style:style>
    <style:style style:name="T75_6" style:family="text">
      <style:text-properties fo:font-size="10pt" style:font-size-asian="10pt" style:font-name-complex="Arial" style:font-size-complex="10pt"/>
    </style:style>
    <style:style style:name="T75_7" style:family="text">
      <style:text-properties fo:font-size="10pt" style:font-size-asian="10pt" style:font-name-complex="Arial" style:font-size-complex="10pt"/>
    </style:style>
    <style:style style:name="T75_8" style:family="text">
      <style:text-properties fo:font-size="10pt" style:font-size-asian="10pt" style:font-name-complex="Arial" style:font-size-complex="10pt"/>
    </style:style>
    <style:style style:name="T75_9" style:family="text">
      <style:text-properties fo:font-size="10pt" style:font-size-asian="10pt" style:font-name-complex="Arial" style:font-size-complex="10pt"/>
    </style:style>
    <style:style style:name="T75_10" style:family="text">
      <style:text-properties fo:font-size="10pt" style:font-size-asian="10pt" style:font-name-complex="Arial" style:font-size-complex="10pt"/>
    </style:style>
    <style:style style:name="T75_11" style:family="text">
      <style:text-properties fo:font-size="10pt" style:font-size-asian="10pt" style:font-name-complex="Arial" style:font-size-complex="10pt"/>
    </style:style>
    <style:style style:name="T75_12" style:family="text">
      <style:text-properties fo:font-size="10pt" style:font-size-asian="10pt" style:font-name-complex="Arial" style:font-size-complex="10pt"/>
    </style:style>
    <style:style style:name="T75_13" style:family="text">
      <style:text-properties fo:font-size="10pt" style:font-size-asian="10pt" style:font-name-complex="Arial" style:font-size-complex="10pt"/>
    </style:style>
    <style:style style:name="T75_14" style:family="text">
      <style:text-properties fo:font-size="10pt" style:font-size-asian="10pt" style:font-name-complex="Arial" style:font-size-complex="10pt"/>
    </style:style>
    <style:style style:name="T75_15" style:family="text">
      <style:text-properties fo:font-size="10pt" style:font-size-asian="10pt" style:font-name-complex="Arial" style:font-size-complex="10pt"/>
    </style:style>
    <style:style style:name="T75_16" style:family="text">
      <style:text-properties fo:font-size="10pt" style:font-size-asian="10pt" style:font-name-complex="Arial" style:font-size-complex="10pt"/>
    </style:style>
    <style:style style:name="T75_17" style:family="text">
      <style:text-properties fo:font-size="10pt" style:font-size-asian="10pt" style:font-name-complex="Arial" style:font-size-complex="10pt"/>
    </style:style>
    <style:style style:name="T75_18" style:family="text">
      <style:text-properties fo:font-size="10pt" style:font-size-asian="10pt" style:font-name-complex="Arial" style:font-size-complex="10pt"/>
    </style:style>
    <style:style style:name="T75_19" style:family="text">
      <style:text-properties fo:font-size="10pt" style:font-size-asian="10pt" style:font-name-complex="Arial" style:font-size-complex="10pt"/>
    </style:style>
    <style:style style:name="T75_20" style:family="text">
      <style:text-properties fo:font-size="10pt" style:font-size-asian="10pt" style:font-name-complex="Arial" style:font-size-complex="10pt"/>
    </style:style>
    <style:style style:name="T75_21" style:family="text">
      <style:text-properties fo:font-size="10pt" style:font-size-asian="10pt" style:font-name-complex="Arial" style:font-size-complex="10pt"/>
    </style:style>
    <style:style style:name="T75_22" style:family="text">
      <style:text-properties fo:font-size="10pt" style:font-size-asian="10pt" style:font-name-complex="Arial" style:font-size-complex="10pt"/>
    </style:style>
    <style:style style:name="T75_23" style:family="text">
      <style:text-properties fo:font-size="10pt" style:font-size-asian="10pt" style:font-name-complex="Arial" style:font-size-complex="10pt"/>
    </style:style>
    <style:style style:name="T75_24" style:family="text">
      <style:text-properties fo:font-size="10pt" style:font-size-asian="10pt" style:font-name-complex="Arial" style:font-size-complex="10pt"/>
    </style:style>
    <style:style style:name="P76" style:family="paragraph" style:parent-style-name="Normal">
      <style:paragraph-properties fo:line-height="115%"/>
    </style:style>
    <style:style style:name="T76_1" style:family="text">
      <style:text-properties fo:font-size="10pt" style:font-size-asian="10pt" style:font-name-complex="Arial" style:font-size-complex="10pt"/>
    </style:style>
    <style:style style:name="P77" style:family="paragraph" style:parent-style-name="Normal">
      <style:paragraph-properties fo:line-height="115%"/>
    </style:style>
    <style:style style:name="T77_1" style:family="text">
      <style:text-properties fo:font-size="10pt" style:font-size-asian="10pt" style:font-name-complex="Arial" style:font-size-complex="10pt"/>
    </style:style>
    <style:style style:name="T77_2" style:family="text">
      <style:text-properties fo:font-size="10pt" style:font-size-asian="10pt" style:font-name-complex="Arial" style:font-size-complex="10pt"/>
    </style:style>
    <style:style style:name="P7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79" style:family="paragraph" style:parent-style-name="Normal">
      <style:paragraph-properties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80" style:family="paragraph" style:parent-style-name="Normal">
      <style:paragraph-properties fo:text-align="justify"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81" style:family="paragraph" style:parent-style-name="List_20_Paragraph">
      <style:paragraph-properties fo:line-height="115%" fo:margin-bottom="0.282cm"/>
      <style:text-properties fo:font-size="10pt" style:font-size-asian="10pt" style:font-name-complex="Arial"/>
    </style:style>
    <style:style style:name="T81_1" style:family="text">
      <style:text-properties fo:font-size="10pt" style:font-size-asian="10pt" style:font-name-complex="Arial"/>
    </style:style>
    <style:style style:name="T81_2" style:family="text">
      <style:text-properties fo:font-size="10pt" style:font-size-asian="10pt" style:font-name-complex="Arial"/>
    </style:style>
    <style:style style:name="T81_3" style:family="text">
      <style:text-properties fo:font-size="10pt" style:font-size-asian="10pt" style:font-name-complex="Arial"/>
    </style:style>
    <style:style style:name="P82" style:family="paragraph" style:parent-style-name="List_20_Paragraph">
      <style:paragraph-properties fo:text-indent="-0.635cm" fo:line-height="115%" fo:margin-bottom="0.282cm"/>
      <style:text-properties fo:font-size="10pt" style:font-size-asian="10pt" style:font-name-complex="Arial"/>
    </style:style>
    <style:style style:name="P83" style:family="paragraph" style:parent-style-name="List_20_Paragraph">
      <style:paragraph-properties fo:line-height="115%" fo:margin-bottom="0.282cm"/>
      <style:text-properties fo:font-size="10pt" style:font-size-asian="10pt" style:font-name-complex="Arial"/>
    </style:style>
    <style:style style:name="T83_1" style:family="text">
      <style:text-properties fo:font-size="10pt" style:font-size-asian="10pt" style:font-name-complex="Arial"/>
    </style:style>
    <style:style style:name="T83_2" style:family="text">
      <style:text-properties fo:font-size="10pt" style:font-size-asian="10pt" style:font-name-complex="Arial"/>
    </style:style>
    <style:style style:name="T83_3" style:family="text">
      <style:text-properties fo:font-size="10pt" style:font-size-asian="10pt" style:font-name-complex="Arial"/>
    </style:style>
    <style:style style:name="T83_4" style:family="text">
      <style:text-properties fo:font-size="10pt" style:font-size-asian="10pt" style:font-name-complex="Arial"/>
    </style:style>
    <style:style style:name="T83_5" style:family="text">
      <style:text-properties fo:font-size="10pt" style:font-size-asian="10pt" style:font-name-complex="Arial"/>
    </style:style>
    <style:style style:name="T83_6" style:family="text">
      <style:text-properties fo:font-size="10pt" style:font-size-asian="10pt" style:font-name-complex="Arial"/>
    </style:style>
    <style:style style:name="P84" style:family="paragraph" style:parent-style-name="List_20_Paragraph">
      <style:paragraph-properties fo:text-indent="-0.635cm" fo:line-height="115%" fo:margin-bottom="0.282cm"/>
      <style:text-properties fo:font-size="10pt" style:font-size-asian="10pt" style:font-name-complex="Arial"/>
    </style:style>
    <style:style style:name="P85" style:family="paragraph" style:parent-style-name="List_20_Paragraph">
      <style:paragraph-properties fo:line-height="115%" fo:margin-bottom="0.282cm"/>
      <style:text-properties fo:font-size="10pt" style:font-size-asian="10pt" style:font-name-complex="Arial"/>
    </style:style>
    <style:style style:name="T85_1" style:family="text">
      <style:text-properties fo:font-size="10pt" style:font-size-asian="10pt" style:font-name-complex="Arial"/>
    </style:style>
    <style:style style:name="T85_2" style:family="text">
      <style:text-properties fo:font-size="10pt" style:font-size-asian="10pt" style:font-name-complex="Arial"/>
    </style:style>
    <style:style style:name="T85_3" style:family="text">
      <style:text-properties fo:font-size="10pt" style:font-size-asian="10pt" style:font-name-complex="Arial"/>
    </style:style>
    <style:style style:name="T85_4" style:family="text">
      <style:text-properties fo:font-size="10pt" style:font-size-asian="10pt" style:font-name-complex="Arial"/>
    </style:style>
    <style:style style:name="T85_5" style:family="text">
      <style:text-properties fo:font-size="10pt" style:font-size-asian="10pt" style:font-name-complex="Arial"/>
    </style:style>
    <style:style style:name="T85_6" style:family="text">
      <style:text-properties fo:font-size="10pt" style:font-size-asian="10pt" style:font-name-complex="Arial"/>
    </style:style>
    <style:style style:name="T85_7" style:family="text">
      <style:text-properties fo:font-size="10pt" style:font-size-asian="10pt" style:font-name-complex="Arial"/>
    </style:style>
    <style:style style:name="T85_8" style:family="text">
      <style:text-properties fo:font-size="10pt" style:font-size-asian="10pt" style:font-name-complex="Arial"/>
    </style:style>
    <style:style style:name="T85_9" style:family="text">
      <style:text-properties fo:font-size="10pt" style:font-size-asian="10pt" style:font-name-complex="Arial"/>
    </style:style>
    <style:style style:name="T85_10" style:family="text">
      <style:text-properties fo:font-size="10pt" style:font-size-asian="10pt" style:font-name-complex="Arial"/>
    </style:style>
    <style:style style:name="T85_11" style:family="text">
      <style:text-properties fo:font-size="10pt" style:font-size-asian="10pt" style:font-name-complex="Arial"/>
    </style:style>
    <style:style style:name="T85_12" style:family="text">
      <style:text-properties fo:font-size="10pt" style:font-size-asian="10pt" style:font-name-complex="Arial"/>
    </style:style>
    <style:style style:name="T85_13" style:family="text">
      <style:text-properties fo:font-size="10pt" style:font-size-asian="10pt" style:font-name-complex="Arial"/>
    </style:style>
    <style:style style:name="T85_14" style:family="text">
      <style:text-properties fo:font-size="10pt" style:font-size-asian="10pt" style:font-name-complex="Arial"/>
    </style:style>
    <style:style style:name="T85_15" style:family="text">
      <style:text-properties fo:font-size="10pt" style:font-size-asian="10pt" style:font-name-complex="Arial"/>
    </style:style>
    <style:style style:name="T85_16" style:family="text">
      <style:text-properties fo:font-size="10pt" style:font-size-asian="10pt" style:font-name-complex="Arial"/>
    </style:style>
    <style:style style:name="T85_17" style:family="text">
      <style:text-properties fo:font-size="10pt" style:font-size-asian="10pt" style:font-name-complex="Arial"/>
    </style:style>
    <style:style style:name="T85_18" style:family="text">
      <style:text-properties fo:font-size="10pt" style:font-size-asian="10pt" style:font-name-complex="Arial"/>
    </style:style>
    <style:style style:name="P86" style:family="paragraph" style:parent-style-name="List_20_Paragraph">
      <style:paragraph-properties fo:text-indent="-0.635cm" fo:line-height="115%" fo:margin-bottom="0.282cm"/>
      <style:text-properties fo:font-size="10pt" style:font-size-asian="10pt" style:font-name-complex="Arial"/>
    </style:style>
    <style:style style:name="P87" style:family="paragraph" style:parent-style-name="List_20_Paragraph">
      <style:paragraph-properties fo:line-height="115%" fo:margin-bottom="0.282cm"/>
      <style:text-properties fo:font-size="10pt" style:font-size-asian="10pt" style:font-name-complex="Arial"/>
    </style:style>
    <style:style style:name="T87_1" style:family="text">
      <style:text-properties fo:font-size="10pt" style:font-size-asian="10pt" style:font-name-complex="Arial"/>
    </style:style>
    <style:style style:name="T87_2" style:family="text">
      <style:text-properties fo:font-size="10pt" style:font-size-asian="10pt" style:font-name-complex="Arial"/>
    </style:style>
    <style:style style:name="T87_3" style:family="text">
      <style:text-properties fo:font-size="10pt" style:font-size-asian="10pt" style:font-name-complex="Arial"/>
    </style:style>
    <style:style style:name="P88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8_1" style:family="text">
      <style:text-properties fo:font-style="normal" style:font-style-asian="normal" fo:font-size="10pt" style:font-size-asian="10pt" style:font-name-complex="Arial" style:font-size-complex="10pt"/>
    </style:style>
    <style:style style:name="P89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90" style:family="paragraph" style:parent-style-name="Normal">
      <style:paragraph-properties fo:line-height="115%"/>
    </style:style>
    <style:style style:name="T90_1" style:family="text">
      <style:text-properties fo:font-size="10pt" style:font-size-asian="10pt" style:font-name-complex="Arial" style:font-size-complex="10pt"/>
    </style:style>
    <style:style style:name="T90_2" style:family="text">
      <style:text-properties fo:font-size="10pt" style:font-size-asian="10pt" style:font-name-complex="Arial" style:font-size-complex="10pt"/>
    </style:style>
    <style:style style:name="T90_3" style:family="text">
      <style:text-properties fo:font-size="10pt" style:font-size-asian="10pt" style:font-name-complex="Arial" style:font-size-complex="10pt"/>
    </style:style>
    <style:style style:name="T90_4" style:family="text">
      <style:text-properties fo:font-size="10pt" style:font-size-asian="10pt" style:font-name-complex="Arial" style:font-size-complex="10pt"/>
    </style:style>
    <style:style style:name="T90_5" style:family="text">
      <style:text-properties fo:font-size="10pt" style:font-size-asian="10pt" style:font-name-complex="Arial" style:font-size-complex="10pt"/>
    </style:style>
    <style:style style:name="T90_6" style:family="text">
      <style:text-properties fo:font-size="10pt" style:font-size-asian="10pt" style:font-name-complex="Arial" style:font-size-complex="10pt"/>
    </style:style>
    <style:style style:name="T90_7" style:family="text">
      <style:text-properties fo:font-size="10pt" style:font-size-asian="10pt" style:font-name-complex="Arial" style:font-size-complex="10pt"/>
    </style:style>
    <style:style style:name="T90_8" style:family="text">
      <style:text-properties fo:font-size="10pt" style:font-size-asian="10pt" style:font-name-complex="Arial" style:font-size-complex="10pt"/>
    </style:style>
    <style:style style:name="T90_9" style:family="text">
      <style:text-properties fo:font-size="10pt" style:font-size-asian="10pt" style:font-name-complex="Arial" style:font-size-complex="10pt"/>
    </style:style>
    <style:style style:name="T90_10" style:family="text">
      <style:text-properties fo:font-size="10pt" style:font-size-asian="10pt" style:font-name-complex="Arial" style:font-size-complex="10pt"/>
    </style:style>
    <style:style style:name="T90_11" style:family="text">
      <style:text-properties fo:font-size="10pt" style:font-size-asian="10pt" style:font-name-complex="Arial" style:font-size-complex="10pt"/>
    </style:style>
    <style:style style:name="T90_12" style:family="text">
      <style:text-properties fo:font-size="10pt" style:font-size-asian="10pt" style:font-name-complex="Arial" style:font-size-complex="10pt"/>
    </style:style>
    <style:style style:name="T90_13" style:family="text">
      <style:text-properties fo:font-size="10pt" style:font-size-asian="10pt" style:font-name-complex="Arial" style:font-size-complex="10pt"/>
    </style:style>
    <style:style style:name="T90_14" style:family="text">
      <style:text-properties fo:font-size="10pt" style:font-size-asian="10pt" style:font-name-complex="Arial" style:font-size-complex="10pt"/>
    </style:style>
    <style:style style:name="T90_15" style:family="text">
      <style:text-properties fo:font-size="10pt" style:font-size-asian="10pt" style:font-name-complex="Arial" style:font-size-complex="10pt"/>
    </style:style>
    <style:style style:name="T90_16" style:family="text">
      <style:text-properties fo:font-size="10pt" style:font-size-asian="10pt" style:font-name-complex="Arial" style:font-size-complex="10pt"/>
    </style:style>
    <style:style style:name="T90_17" style:family="text">
      <style:text-properties fo:font-size="10pt" style:font-size-asian="10pt" style:font-name-complex="Arial" style:font-size-complex="10pt"/>
    </style:style>
    <style:style style:name="T90_18" style:family="text">
      <style:text-properties fo:font-size="10pt" style:font-size-asian="10pt" style:font-name-complex="Arial" style:font-size-complex="10pt"/>
    </style:style>
    <style:style style:name="T90_19" style:family="text">
      <style:text-properties fo:font-size="10pt" style:font-size-asian="10pt" style:font-name-complex="Arial" style:font-size-complex="10pt"/>
    </style:style>
    <style:style style:name="T90_20" style:family="text">
      <style:text-properties fo:font-size="10pt" style:font-size-asian="10pt" style:font-name-complex="Arial" style:font-size-complex="10pt"/>
    </style:style>
    <style:style style:name="T90_21" style:family="text">
      <style:text-properties fo:font-size="10pt" style:font-size-asian="10pt" style:font-name-complex="Arial" style:font-size-complex="10pt"/>
    </style:style>
    <style:style style:name="P91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92" style:family="paragraph" style:parent-style-name="Normal">
      <style:paragraph-properties fo:line-height="115%"/>
    </style:style>
    <style:style style:name="T92_1" style:family="text">
      <style:text-properties fo:font-size="10pt" style:font-size-asian="10pt" style:font-name-complex="Arial" style:font-size-complex="10pt" fo:language-asian="en" fo:country-asian="GB"/>
    </style:style>
    <style:style style:name="T92_2" style:family="text">
      <style:text-properties fo:font-size="10pt" style:font-size-asian="10pt" style:font-name-complex="Arial" style:font-size-complex="10pt" fo:language-asian="en" fo:country-asian="GB"/>
    </style:style>
    <style:style style:name="T92_3" style:family="text">
      <style:text-properties fo:font-size="10pt" style:font-size-asian="10pt" style:font-name-complex="Arial" style:font-size-complex="10pt" fo:language-asian="en" fo:country-asian="GB"/>
    </style:style>
    <style:style style:name="T92_4" style:family="text">
      <style:text-properties fo:font-size="10pt" style:font-size-asian="10pt" style:font-name-complex="Arial" style:font-size-complex="10pt" fo:language-asian="en" fo:country-asian="GB"/>
    </style:style>
    <style:style style:name="T92_5" style:family="text">
      <style:text-properties fo:font-size="10pt" style:font-size-asian="10pt" style:font-name-complex="Arial" style:font-size-complex="10pt" fo:language-asian="en" fo:country-asian="GB"/>
    </style:style>
    <style:style style:name="T92_6" style:family="text">
      <style:text-properties fo:font-size="10pt" style:font-size-asian="10pt" style:font-name-complex="Arial" style:font-size-complex="10pt" fo:language-asian="en" fo:country-asian="GB"/>
    </style:style>
    <style:style style:name="T92_7" style:family="text">
      <style:text-properties fo:font-size="10pt" style:font-size-asian="10pt" style:font-name-complex="Arial" style:font-size-complex="10pt" fo:language-asian="en" fo:country-asian="GB"/>
    </style:style>
    <style:style style:name="T92_8" style:family="text">
      <style:text-properties fo:font-size="10pt" style:font-size-asian="10pt" style:font-name-complex="Arial" style:font-size-complex="10pt" fo:language-asian="en" fo:country-asian="GB"/>
    </style:style>
    <style:style style:name="T92_9" style:family="text">
      <style:text-properties fo:font-size="10pt" style:font-size-asian="10pt" style:font-name-complex="Arial" style:font-size-complex="10pt" fo:language-asian="en" fo:country-asian="GB"/>
    </style:style>
    <style:style style:name="T92_10" style:family="text">
      <style:text-properties fo:font-size="10pt" style:font-size-asian="10pt" style:font-name-complex="Arial" style:font-size-complex="10pt" fo:language-asian="en" fo:country-asian="GB"/>
    </style:style>
    <style:style style:name="T92_11" style:family="text">
      <style:text-properties fo:font-size="10pt" style:font-size-asian="10pt" style:font-name-complex="Arial" style:font-size-complex="10pt" fo:language-asian="en" fo:country-asian="GB"/>
    </style:style>
    <style:style style:name="T92_12" style:family="text">
      <style:text-properties fo:font-size="10pt" style:font-size-asian="10pt" style:font-name-complex="Arial" style:font-size-complex="10pt" fo:language-asian="en" fo:country-asian="GB"/>
    </style:style>
    <style:style style:name="T92_13" style:family="text">
      <style:text-properties fo:font-size="10pt" style:font-size-asian="10pt" style:font-name-complex="Arial" style:font-size-complex="10pt" fo:language-asian="en" fo:country-asian="GB"/>
    </style:style>
    <style:style style:name="T92_14" style:family="text">
      <style:text-properties fo:font-size="10pt" style:font-size-asian="10pt" style:font-name-complex="Arial" style:font-size-complex="10pt" fo:language-asian="en" fo:country-asian="GB"/>
    </style:style>
    <style:style style:name="T92_15" style:family="text">
      <style:text-properties fo:font-size="10pt" style:font-size-asian="10pt" style:font-name-complex="Arial" style:font-size-complex="10pt" fo:language-asian="en" fo:country-asian="GB"/>
    </style:style>
    <style:style style:name="T92_16" style:family="text">
      <style:text-properties fo:font-size="10pt" style:font-size-asian="10pt" style:font-name-complex="Arial" style:font-size-complex="10pt" fo:language-asian="en" fo:country-asian="GB"/>
    </style:style>
    <style:style style:name="T92_17" style:family="text">
      <style:text-properties fo:font-size="10pt" style:font-size-asian="10pt" style:font-name-complex="Arial" style:font-size-complex="10pt" fo:language-asian="en" fo:country-asian="GB"/>
    </style:style>
    <style:style style:name="T92_18" style:family="text">
      <style:text-properties fo:font-size="10pt" style:font-size-asian="10pt" style:font-name-complex="Arial" style:font-size-complex="10pt" fo:language-asian="en" fo:country-asian="GB"/>
    </style:style>
    <style:style style:name="T92_19" style:family="text">
      <style:text-properties fo:font-size="10pt" style:font-size-asian="10pt" style:font-name-complex="Arial" style:font-size-complex="10pt" fo:language-asian="en" fo:country-asian="GB"/>
    </style:style>
    <style:style style:name="T92_20" style:family="text">
      <style:text-properties fo:font-size="10pt" style:font-size-asian="10pt" style:font-name-complex="Arial" style:font-size-complex="10pt" fo:language-asian="en" fo:country-asian="GB"/>
    </style:style>
    <style:style style:name="T92_21" style:family="text">
      <style:text-properties fo:font-size="10pt" style:font-size-asian="10pt" style:font-name-complex="Arial" style:font-size-complex="10pt" fo:language-asian="en" fo:country-asian="GB"/>
    </style:style>
    <style:style style:name="T92_22" style:family="text">
      <style:text-properties fo:font-size="10pt" style:font-size-asian="10pt" style:font-name-complex="Arial" style:font-size-complex="10pt" fo:language-asian="en" fo:country-asian="GB"/>
    </style:style>
    <style:style style:name="T92_23" style:family="text">
      <style:text-properties fo:font-size="10pt" style:font-size-asian="10pt" style:font-name-complex="Arial" style:font-size-complex="10pt" fo:language-asian="en" fo:country-asian="GB"/>
    </style:style>
    <style:style style:name="P93" style:family="paragraph" style:parent-style-name="Normal">
      <style:paragraph-properties fo:line-height="115%"/>
      <style:text-properties fo:font-size="10pt" style:font-size-asian="10pt" style:font-name-complex="Arial" style:font-size-complex="11pt" fo:language="en" fo:language-asian="en" fo:country-asian="GB"/>
    </style:style>
    <style:style style:name="P94" style:family="paragraph" style:parent-style-name="Normal">
      <style:paragraph-properties fo:line-height="115%"/>
      <style:text-properties fo:font-size="10pt" style:font-size-asian="10pt" style:font-name-complex="Arial" style:font-size-complex="11pt" fo:language="en" fo:language-asian="en" fo:country-asian="GB"/>
    </style:style>
    <style:style style:name="P95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95_1" style:family="text">
      <style:text-properties fo:font-style="normal" style:font-style-asian="normal" fo:font-size="10pt" style:font-size-asian="10pt" style:font-name-complex="Arial" style:font-size-complex="10pt"/>
    </style:style>
    <style:style style:name="T95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96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Table4" style:family="table">
      <style:table-properties table:align="left" style:width="16.503cm" fo:margin-left="-0.259cm"/>
    </style:style>
    <style:style style:name="Column15" style:family="table-column">
      <style:table-column-properties style:column-width="3.013cm"/>
    </style:style>
    <style:style style:name="Column16" style:family="table-column">
      <style:table-column-properties style:column-width="1.087cm"/>
    </style:style>
    <style:style style:name="Column17" style:family="table-column">
      <style:table-column-properties style:column-width="1.653cm"/>
    </style:style>
    <style:style style:name="Column18" style:family="table-column">
      <style:table-column-properties style:column-width="5.791cm"/>
    </style:style>
    <style:style style:name="Column19" style:family="table-column">
      <style:table-column-properties style:column-width="4.96cm"/>
    </style:style>
    <style:style style:name="Row9" style:family="table-row">
      <style:table-row-properties style:min-row-height="0.863cm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15%" fo:margin-bottom="0cm"/>
    </style:style>
    <style:style style:name="T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15%" fo:margin-bottom="0cm"/>
    </style:style>
    <style:style style:name="T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15%" fo:margin-bottom="0cm"/>
    </style:style>
    <style:style style:name="T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15%" fo:margin-bottom="0cm"/>
    </style:style>
    <style:style style:name="T1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15%" fo:margin-bottom="0cm"/>
    </style:style>
    <style:style style:name="T1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15%" fo:margin-bottom="0cm"/>
    </style:style>
    <style:style style:name="T1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0.609cm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15%" fo:margin-bottom="0cm"/>
    </style:style>
    <style:style style:name="T1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15%" fo:margin-bottom="0cm"/>
    </style:style>
    <style:style style:name="T1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15%" fo:margin-bottom="0cm"/>
    </style:style>
    <style:style style:name="T1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0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15%" fo:margin-bottom="0cm"/>
    </style:style>
    <style:style style:name="T1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07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20" style:family="table-column">
      <style:table-column-properties style:column-width="2.893cm"/>
    </style:style>
    <style:style style:name="Column21" style:family="table-column">
      <style:table-column-properties style:column-width="6.6cm"/>
    </style:style>
    <style:style style:name="Column22" style:family="table-column">
      <style:table-column-properties style:column-width="7.001cm"/>
    </style:style>
    <style:style style:name="Row12" style:family="table-row">
      <style:table-row-properties style:min-row-height="0.482cm"/>
    </style:style>
    <style:style style:name="Cell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15%" fo:margin-bottom="0cm"/>
    </style:style>
    <style:style style:name="T1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15%" fo:margin-bottom="0cm"/>
    </style:style>
    <style:style style:name="T1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15%" fo:margin-bottom="0cm"/>
    </style:style>
    <style:style style:name="T1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15%" fo:margin-bottom="0cm"/>
    </style:style>
    <style:style style:name="T1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1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1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15%" fo:margin-bottom="0cm"/>
    </style:style>
    <style:style style:name="T1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15%" fo:margin-bottom="0cm"/>
    </style:style>
    <style:style style:name="T1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15" style:family="paragraph" style:parent-style-name="Normal">
      <style:paragraph-properties fo:line-height="115%" fo:margin-bottom="0cm"/>
    </style:style>
    <style:style style:name="T1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2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5_3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2.143cm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15%" fo:margin-bottom="0cm"/>
    </style:style>
    <style:style style:name="T1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1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15%" fo:margin-bottom="0cm"/>
    </style:style>
    <style:style style:name="T1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15%" fo:margin-bottom="0cm"/>
    </style:style>
    <style:style style:name="T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1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20" style:family="paragraph" style:parent-style-name="Normal">
      <style:paragraph-properties fo:line-height="115%" fo:margin-bottom="0cm"/>
    </style:style>
    <style:style style:name="T1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15%" fo:margin-bottom="0cm"/>
    </style:style>
    <style:style style:name="T1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15%" fo:margin-bottom="0cm"/>
    </style:style>
    <style:style style:name="T1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2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15%" fo:margin-bottom="0cm"/>
    </style:style>
    <style:style style:name="T1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2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2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2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2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2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5" style:family="paragraph" style:parent-style-name="Normal">
      <style:paragraph-properties fo:line-height="115%" fo:margin-bottom="0cm"/>
    </style:style>
    <style:style style:name="T1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2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2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8" style:family="paragraph" style:parent-style-name="Normal">
      <style:paragraph-properties fo:text-align="justify" fo:line-height="115%"/>
    </style:style>
    <style:style style:name="T12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30" style:family="paragraph" style:parent-style-name="Normal">
      <style:paragraph-properties fo:text-align="justify" fo:line-height="115%"/>
    </style:style>
    <style:style style:name="T130_1" style:family="text">
      <style:text-properties fo:font-size="10pt" style:font-size-asian="10pt" style:font-name-complex="Arial" style:font-size-complex="10pt"/>
    </style:style>
    <style:style style:name="T130_2" style:family="text">
      <style:text-properties fo:font-size="10pt" style:font-size-asian="10pt" style:font-name-complex="Arial" style:font-size-complex="10pt"/>
    </style:style>
    <style:style style:name="T130_3" style:family="text">
      <style:text-properties fo:font-size="10pt" style:font-size-asian="10pt" style:font-name-complex="Arial" style:font-size-complex="10pt"/>
    </style:style>
    <style:style style:name="T130_4" style:family="text">
      <style:text-properties fo:font-size="10pt" style:font-size-asian="10pt" style:font-name-complex="Arial" style:font-size-complex="10pt"/>
    </style:style>
    <style:style style:name="T130_5" style:family="text">
      <style:text-properties fo:font-size="10pt" style:font-size-asian="10pt" style:font-name-complex="Arial" style:font-size-complex="10pt"/>
    </style:style>
    <style:style style:name="T130_6" style:family="text">
      <style:text-properties fo:font-size="10pt" style:font-size-asian="10pt" style:font-name-complex="Arial" style:font-size-complex="10pt"/>
    </style:style>
    <style:style style:name="T130_7" style:family="text">
      <style:text-properties fo:font-size="10pt" style:font-size-asian="10pt" style:font-name-complex="Arial" style:font-size-complex="10pt"/>
    </style:style>
    <style:style style:name="P13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32" style:family="paragraph" style:parent-style-name="Normal">
      <style:paragraph-properties fo:text-align="justify" fo:line-height="115%"/>
    </style:style>
    <style:style style:name="T132_1" style:family="text">
      <style:text-properties fo:font-size="10pt" style:font-size-asian="10pt" style:font-name-complex="Arial" style:font-size-complex="10pt"/>
    </style:style>
    <style:style style:name="T132_2" style:family="text">
      <style:text-properties fo:font-size="10pt" style:font-size-asian="10pt" style:font-name-complex="Arial" style:font-size-complex="10pt"/>
    </style:style>
    <style:style style:name="T132_3" style:family="text">
      <style:text-properties fo:font-size="10pt" style:font-size-asian="10pt" style:font-name-complex="Arial" style:font-size-complex="10pt"/>
    </style:style>
    <style:style style:name="T132_4" style:family="text">
      <style:text-properties fo:font-size="10pt" style:font-size-asian="10pt" style:font-name-complex="Arial" style:font-size-complex="10pt"/>
    </style:style>
    <style:style style:name="T132_5" style:family="text">
      <style:text-properties fo:font-size="10pt" style:font-size-asian="10pt" style:font-name-complex="Arial" style:font-size-complex="10pt"/>
    </style:style>
    <style:style style:name="T132_6" style:family="text">
      <style:text-properties fo:font-size="10pt" style:font-size-asian="10pt" style:font-name-complex="Arial" style:font-size-complex="10pt"/>
    </style:style>
    <style:style style:name="T132_7" style:family="text">
      <style:text-properties fo:font-size="10pt" style:font-size-asian="10pt" style:font-name-complex="Arial" style:font-size-complex="10pt"/>
    </style:style>
    <style:style style:name="T132_8" style:family="text">
      <style:text-properties fo:font-size="10pt" style:font-size-asian="10pt" style:font-name-complex="Arial" style:font-size-complex="10pt"/>
    </style:style>
    <style:style style:name="T132_9" style:family="text">
      <style:text-properties fo:font-size="10pt" style:font-size-asian="10pt" style:font-name-complex="Arial" style:font-size-complex="10pt"/>
    </style:style>
    <style:style style:name="T132_10" style:family="text">
      <style:text-properties fo:font-size="10pt" style:font-size-asian="10pt" style:font-name-complex="Arial" style:font-size-complex="10pt"/>
    </style:style>
    <style:style style:name="T132_11" style:family="text">
      <style:text-properties fo:font-size="10pt" style:font-size-asian="10pt" style:font-name-complex="Arial" style:font-size-complex="10pt"/>
    </style:style>
    <style:style style:name="T132_12" style:family="text">
      <style:text-properties fo:font-size="10pt" style:font-size-asian="10pt" style:font-name-complex="Arial" style:font-size-complex="10pt"/>
    </style:style>
    <style:style style:name="T132_13" style:family="text">
      <style:text-properties fo:font-size="10pt" style:font-size-asian="10pt" style:font-name-complex="Arial" style:font-size-complex="10pt"/>
    </style:style>
    <style:style style:name="T132_14" style:family="text">
      <style:text-properties fo:font-size="10pt" style:font-size-asian="10pt" style:font-name-complex="Arial" style:font-size-complex="10pt"/>
    </style:style>
    <style:style style:name="T132_15" style:family="text">
      <style:text-properties fo:font-size="10pt" style:font-size-asian="10pt" style:font-name-complex="Arial" style:font-size-complex="10pt"/>
    </style:style>
    <style:style style:name="P13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34" style:family="paragraph" style:parent-style-name="Normal">
      <style:paragraph-properties fo:text-align="justify" fo:line-height="115%"/>
    </style:style>
    <style:style style:name="T134_1" style:family="text">
      <style:text-properties fo:font-size="10pt" style:font-size-asian="10pt" style:font-name-complex="Arial" style:font-size-complex="10pt" style:font-weight-complex="bold"/>
    </style:style>
    <style:style style:name="T134_2" style:family="text">
      <style:text-properties fo:font-size="10pt" style:font-size-asian="10pt" style:font-name-complex="Arial" style:font-size-complex="10pt" style:font-weight-complex="bold"/>
    </style:style>
    <style:style style:name="T134_3" style:family="text">
      <style:text-properties fo:font-size="10pt" style:font-size-asian="10pt" style:font-name-complex="Arial" style:font-size-complex="10pt" style:font-weight-complex="bold"/>
    </style:style>
    <style:style style:name="T134_4" style:family="text">
      <style:text-properties fo:font-size="10pt" style:font-size-asian="10pt" style:font-name-complex="Arial" style:font-size-complex="10pt" style:font-weight-complex="bold"/>
    </style:style>
    <style:style style:name="T134_5" style:family="text">
      <style:text-properties fo:font-size="10pt" style:font-size-asian="10pt" style:font-name-complex="Arial" style:font-size-complex="10pt" style:font-weight-complex="bold"/>
    </style:style>
    <style:style style:name="T134_6" style:family="text">
      <style:text-properties fo:font-size="10pt" style:font-size-asian="10pt" style:font-name-complex="Arial" style:font-size-complex="10pt"/>
    </style:style>
    <style:style style:name="T134_7" style:family="text">
      <style:text-properties fo:font-size="10pt" style:font-size-asian="10pt" style:font-name-complex="Arial" style:font-size-complex="10pt"/>
    </style:style>
    <style:style style:name="T134_8" style:family="text">
      <style:text-properties fo:font-size="10pt" style:font-size-asian="10pt" style:font-name-complex="Arial" style:font-size-complex="10pt" style:font-weight-complex="bold"/>
    </style:style>
    <style:style style:name="P13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36" style:family="paragraph" style:parent-style-name="Normal">
      <style:paragraph-properties fo:text-align="justify" fo:line-height="115%"/>
    </style:style>
    <style:style style:name="T136_1" style:family="text">
      <style:text-properties fo:font-size="10pt" style:font-size-asian="10pt" style:font-name-complex="Arial" style:font-size-complex="10pt" style:font-weight-complex="bold"/>
    </style:style>
    <style:style style:name="P13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38" style:family="paragraph" style:parent-style-name="Normal">
      <style:paragraph-properties fo:text-align="justify" fo:line-height="115%"/>
    </style:style>
    <style:style style:name="T138_1" style:family="text">
      <style:text-properties fo:font-size="10pt" style:font-size-asian="10pt" style:font-name-complex="Arial" style:font-size-complex="10pt" fo:font-weight="bold" style:font-weight-asian="bold"/>
    </style:style>
    <style:style style:name="T138_2" style:family="text">
      <style:text-properties fo:font-size="10pt" style:font-size-asian="10pt" style:font-name-complex="Arial" style:font-size-complex="10pt" fo:font-weight="bold" style:font-weight-asian="bold"/>
    </style:style>
    <style:style style:name="T138_3" style:family="text">
      <style:text-properties fo:font-size="10pt" style:font-size-asian="10pt" style:font-name-complex="Arial" style:font-size-complex="10pt" fo:font-weight="bold" style:font-weight-asian="bold"/>
    </style:style>
    <style:style style:name="P13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140" style:family="paragraph" style:parent-style-name="Normal">
      <style:paragraph-properties fo:line-height="115%"/>
    </style:style>
    <style:style style:name="T140_1" style:family="text">
      <style:text-properties fo:font-size="10pt" style:font-size-asian="10pt" style:font-name-complex="Arial" style:font-size-complex="10pt"/>
    </style:style>
    <style:style style:name="T140_2" style:family="text">
      <style:text-properties fo:font-size="10pt" style:font-size-asian="10pt" style:font-name-complex="Arial" style:font-size-complex="10pt"/>
    </style:style>
    <style:style style:name="T140_3" style:family="text">
      <style:text-properties fo:font-size="10pt" style:font-size-asian="10pt" style:font-name-complex="Arial" style:font-size-complex="10pt"/>
    </style:style>
    <style:style style:name="T140_4" style:family="text">
      <style:text-properties fo:font-size="10pt" style:font-size-asian="10pt" style:font-name-complex="Arial" style:font-size-complex="10pt"/>
    </style:style>
    <style:style style:name="T140_5" style:family="text">
      <style:text-properties fo:font-size="10pt" style:font-size-asian="10pt" style:font-name-complex="Arial" style:font-size-complex="10pt"/>
    </style:style>
    <style:style style:name="T140_6" style:family="text">
      <style:text-properties fo:font-size="10pt" style:font-size-asian="10pt" style:font-name-complex="Arial" style:font-size-complex="10pt"/>
    </style:style>
    <style:style style:name="T140_7" style:family="text">
      <style:text-properties fo:font-size="10pt" style:font-size-asian="10pt" style:font-name-complex="Arial" style:font-size-complex="10pt"/>
    </style:style>
    <style:style style:name="T140_8" style:family="text">
      <style:text-properties fo:font-size="10pt" style:font-size-asian="10pt" style:font-name-complex="Arial" style:font-size-complex="10pt"/>
    </style:style>
    <style:style style:name="T140_9" style:family="text">
      <style:text-properties fo:font-size="10pt" style:font-size-asian="10pt" style:font-name-complex="Arial" style:font-size-complex="10pt"/>
    </style:style>
    <style:style style:name="T140_10" style:family="text">
      <style:text-properties fo:font-size="10pt" style:font-size-asian="10pt" style:font-name-complex="Arial" style:font-size-complex="10pt"/>
    </style:style>
    <style:style style:name="T140_11" style:family="text">
      <style:text-properties fo:font-size="10pt" style:font-size-asian="10pt" style:font-name-complex="Arial" style:font-size-complex="10pt"/>
    </style:style>
    <style:style style:name="T140_12" style:family="text">
      <style:text-properties fo:font-size="10pt" style:font-size-asian="10pt" style:font-name-complex="Arial" style:font-size-complex="10pt"/>
    </style:style>
    <style:style style:name="T140_13" style:family="text">
      <style:text-properties fo:font-size="10pt" style:font-size-asian="10pt" style:font-name-complex="Arial" style:font-size-complex="10pt"/>
    </style:style>
    <style:style style:name="T140_14" style:family="text">
      <style:text-properties fo:font-size="10pt" style:font-size-asian="10pt" style:font-name-complex="Arial" style:font-size-complex="10pt"/>
    </style:style>
    <style:style style:name="P141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142" style:family="paragraph" style:parent-style-name="Normal">
      <style:paragraph-properties fo:text-align="justify" fo:line-height="115%"/>
    </style:style>
    <style:style style:name="T1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3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144" style:family="paragraph" style:parent-style-name="Normal">
      <style:paragraph-properties fo:line-height="115%"/>
    </style:style>
    <style:style style:name="T144_1" style:family="text">
      <style:text-properties fo:font-size="10pt" style:font-size-asian="10pt" style:font-size-complex="11pt"/>
    </style:style>
    <style:style style:name="T144_2" style:family="text">
      <style:text-properties fo:font-size="10pt" style:font-size-asian="10pt" style:font-size-complex="11pt"/>
    </style:style>
    <style:style style:name="T144_3" style:family="text">
      <style:text-properties fo:font-size="10pt" style:font-size-asian="10pt" style:font-size-complex="11pt"/>
    </style:style>
    <style:style style:name="P145" style:family="paragraph" style:parent-style-name="Normal">
      <style:paragraph-properties fo:line-height="115%"/>
      <style:text-properties fo:font-size="10pt" style:font-size-asian="10pt" style:font-size-complex="11pt"/>
    </style:style>
    <style:style style:name="P146" style:family="paragraph" style:parent-style-name="Normal">
      <style:paragraph-properties fo:line-height="115%"/>
    </style:style>
    <style:style style:name="T146_1" style:family="text">
      <style:text-properties fo:font-size="10pt" style:font-size-asian="10pt" style:font-size-complex="11pt"/>
    </style:style>
    <style:style style:name="T146_2" style:family="text">
      <style:text-properties fo:font-size="10pt" style:font-size-asian="10pt" style:font-size-complex="11pt"/>
    </style:style>
    <style:style style:name="T146_3" style:family="text">
      <style:text-properties fo:font-size="10pt" style:font-size-asian="10pt" style:font-size-complex="11pt"/>
    </style:style>
    <style:style style:name="T146_4" style:family="text">
      <style:text-properties fo:font-size="10pt" style:font-size-asian="10pt" style:font-size-complex="11pt"/>
    </style:style>
    <style:style style:name="T146_5" style:family="text">
      <style:text-properties fo:font-size="10pt" style:font-size-asian="10pt" style:font-size-complex="11pt"/>
    </style:style>
    <style:style style:name="T146_6" style:family="text">
      <style:text-properties fo:font-size="10pt" style:font-size-asian="10pt" style:font-size-complex="11pt"/>
    </style:style>
    <style:style style:name="T146_7" style:family="text">
      <style:text-properties fo:font-size="10pt" style:font-size-asian="10pt" style:font-size-complex="11pt"/>
    </style:style>
    <style:style style:name="T146_8" style:family="text">
      <style:text-properties fo:font-size="10pt" style:font-size-asian="10pt" style:font-size-complex="11pt"/>
    </style:style>
    <style:style style:name="T146_9" style:family="text">
      <style:text-properties fo:font-size="10pt" style:font-size-asian="10pt" style:font-size-complex="11pt"/>
    </style:style>
    <style:style style:name="T146_10" style:family="text">
      <style:text-properties fo:font-size="10pt" style:font-size-asian="10pt" style:font-size-complex="11pt"/>
    </style:style>
    <style:style style:name="T146_11" style:family="text">
      <style:text-properties fo:font-size="10pt" style:font-size-asian="10pt" style:font-size-complex="11pt"/>
    </style:style>
    <style:style style:name="T146_12" style:family="text">
      <style:text-properties fo:font-size="10pt" style:font-size-asian="10pt" style:font-size-complex="11pt"/>
    </style:style>
    <style:style style:name="T146_13" style:family="text">
      <style:text-properties fo:font-size="10pt" style:font-size-asian="10pt" style:font-size-complex="11pt"/>
    </style:style>
    <style:style style:name="T146_14" style:family="text">
      <style:text-properties fo:font-size="10pt" style:font-size-asian="10pt" style:font-size-complex="11pt"/>
    </style:style>
    <style:style style:name="T146_15" style:family="text">
      <style:text-properties fo:font-size="10pt" style:font-size-asian="10pt" style:font-size-complex="11pt"/>
    </style:style>
    <style:style style:name="T146_16" style:family="text">
      <style:text-properties fo:font-size="10pt" style:font-size-asian="10pt" style:font-size-complex="11pt"/>
    </style:style>
    <style:style style:name="T146_17" style:family="text">
      <style:text-properties fo:font-size="10pt" style:font-size-asian="10pt" style:font-size-complex="11pt"/>
    </style:style>
    <style:style style:name="T146_18" style:family="text">
      <style:text-properties fo:font-size="10pt" style:font-size-asian="10pt" style:font-size-complex="11pt"/>
    </style:style>
    <style:style style:name="T146_19" style:family="text">
      <style:text-properties fo:font-size="10pt" style:font-size-asian="10pt" style:font-size-complex="11pt"/>
    </style:style>
    <style:style style:name="P147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6" style:family="table">
      <style:table-properties table:align="left" style:width="16.503cm" fo:margin-left="-0.259cm"/>
    </style:style>
    <style:style style:name="Column23" style:family="table-column">
      <style:table-column-properties style:column-width="3.013cm"/>
    </style:style>
    <style:style style:name="Column24" style:family="table-column">
      <style:table-column-properties style:column-width="1.087cm"/>
    </style:style>
    <style:style style:name="Column25" style:family="table-column">
      <style:table-column-properties style:column-width="1.653cm"/>
    </style:style>
    <style:style style:name="Column26" style:family="table-column">
      <style:table-column-properties style:column-width="5.791cm"/>
    </style:style>
    <style:style style:name="Column27" style:family="table-column">
      <style:table-column-properties style:column-width="4.96cm"/>
    </style:style>
    <style:style style:name="Row16" style:family="table-row">
      <style:table-row-properties style:min-row-height="0.863cm"/>
    </style:style>
    <style:style style:name="Cell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15%" fo:margin-bottom="0cm"/>
    </style:style>
    <style:style style:name="T1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15%" fo:margin-bottom="0cm"/>
    </style:style>
    <style:style style:name="T14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612cm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15%" fo:margin-bottom="0cm"/>
    </style:style>
    <style:style style:name="T1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15%" fo:margin-bottom="0cm"/>
    </style:style>
    <style:style style:name="T1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15%" fo:margin-bottom="0cm"/>
    </style:style>
    <style:style style:name="T1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15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8" style:family="table-row">
      <style:table-row-properties style:min-row-height="0.609cm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15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15%" fo:margin-bottom="0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5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15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5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15%" fo:margin-bottom="0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58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7" style:family="table">
      <style:table-properties table:align="left" style:width="16.494cm" fo:margin-left="0cm"/>
    </style:style>
    <style:style style:name="Column28" style:family="table-column">
      <style:table-column-properties style:column-width="2.893cm"/>
    </style:style>
    <style:style style:name="Column29" style:family="table-column">
      <style:table-column-properties style:column-width="5.211cm"/>
    </style:style>
    <style:style style:name="Column30" style:family="table-column">
      <style:table-column-properties style:column-width="8.391cm"/>
    </style:style>
    <style:style style:name="Row19" style:family="table-row">
      <style:table-row-properties style:min-row-height="0.482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15%" fo:margin-bottom="0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15%" fo:margin-bottom="0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15%" fo:margin-bottom="0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0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15%" fo:margin-bottom="0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15%" fo:margin-bottom="0cm"/>
    </style:style>
    <style:style style:name="T1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15%" fo:margin-bottom="0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6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6" style:family="paragraph" style:parent-style-name="Normal">
      <style:paragraph-properties fo:line-height="115%" fo:margin-bottom="0cm"/>
    </style:style>
    <style:style style:name="T1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66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68" style:family="paragraph" style:parent-style-name="Normal">
      <style:paragraph-properties fo:line-height="115%" fo:margin-bottom="0cm"/>
    </style:style>
    <style:style style:name="T1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6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70" style:family="paragraph" style:parent-style-name="Normal">
      <style:paragraph-properties fo:line-height="115%" fo:margin-bottom="0cm"/>
    </style:style>
    <style:style style:name="T1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0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71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72" style:family="paragraph" style:parent-style-name="Normal">
      <style:paragraph-properties fo:line-height="115%" fo:margin-bottom="0cm"/>
    </style:style>
    <style:style style:name="T1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3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4" style:family="paragraph" style:parent-style-name="Normal">
      <style:paragraph-properties fo:line-height="115%" fo:margin-bottom="0cm"/>
    </style:style>
    <style:style style:name="T1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1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15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15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15%" fo:margin-bottom="0cm"/>
    </style:style>
    <style:style style:name="T1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80" style:family="paragraph" style:parent-style-name="Normal">
      <style:paragraph-properties fo:line-height="115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80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1" style:family="paragraph" style:parent-style-name="Normal">
      <style:paragraph-properties fo:line-height="115%"/>
      <style:text-properties fo:font-size="10pt" style:font-size-asian="10pt" style:font-size-complex="11pt"/>
    </style:style>
    <style:style style:name="P182" style:family="paragraph" style:parent-style-name="Normal">
      <style:paragraph-properties fo:line-height="115%"/>
      <style:text-properties fo:font-size="10pt" style:font-size-asian="10pt" style:font-size-complex="11pt"/>
    </style:style>
    <style:style style:name="P183" style:family="paragraph" style:parent-style-name="Normal">
      <style:paragraph-properties fo:text-align="justify" fo:line-height="115%"/>
    </style:style>
    <style:style style:name="T1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85" style:family="paragraph" style:parent-style-name="Normal">
      <style:paragraph-properties fo:line-height="115%" fo:margin-bottom="0.282cm"/>
    </style:style>
    <style:style style:name="T185_1" style:family="text">
      <style:text-properties fo:font-size="10pt" style:font-size-asian="10pt" style:font-name-complex="Arial" style:font-size-complex="10pt"/>
    </style:style>
    <style:style style:name="T185_2" style:family="text">
      <style:text-properties fo:font-size="10pt" style:font-size-asian="10pt" style:font-name-complex="Arial" style:font-size-complex="10pt"/>
    </style:style>
    <style:style style:name="T185_3" style:family="text">
      <style:text-properties fo:font-size="10pt" style:font-size-asian="10pt" style:font-name-complex="Arial" style:font-size-complex="10pt"/>
    </style:style>
    <style:style style:name="T185_4" style:family="text">
      <style:text-properties fo:font-size="10pt" style:font-size-asian="10pt" style:font-name-complex="Arial" style:font-size-complex="10pt"/>
    </style:style>
    <style:style style:name="T185_5" style:family="text">
      <style:text-properties fo:font-size="10pt" style:font-size-asian="10pt" style:font-name-complex="Arial" style:font-size-complex="10pt"/>
    </style:style>
    <style:style style:name="T185_6" style:family="text">
      <style:text-properties fo:font-size="10pt" style:font-size-asian="10pt" style:font-name-complex="Arial" style:font-size-complex="10pt"/>
    </style:style>
    <style:style style:name="T185_7" style:family="text">
      <style:text-properties fo:font-size="10pt" style:font-size-asian="10pt" style:font-name-complex="Arial" style:font-size-complex="10pt"/>
    </style:style>
    <style:style style:name="T185_8" style:family="text">
      <style:text-properties fo:font-size="10pt" style:font-size-asian="10pt" style:font-name-complex="Arial" style:font-size-complex="10pt"/>
    </style:style>
    <style:style style:name="T185_9" style:family="text">
      <style:text-properties fo:font-size="10pt" style:font-size-asian="10pt" style:font-name-complex="Arial" style:font-size-complex="10pt"/>
    </style:style>
    <style:style style:name="T185_10" style:family="text">
      <style:text-properties fo:font-size="10pt" style:font-size-asian="10pt" style:font-name-complex="Arial" style:font-size-complex="10pt"/>
    </style:style>
    <style:style style:name="T185_11" style:family="text">
      <style:text-properties fo:font-size="10pt" style:font-size-asian="10pt" style:font-name-complex="Arial" style:font-size-complex="10pt"/>
    </style:style>
    <style:style style:name="T185_12" style:family="text">
      <style:text-properties fo:font-size="10pt" style:font-size-asian="10pt" style:font-name-complex="Arial" style:font-size-complex="10pt"/>
    </style:style>
    <style:style style:name="T185_13" style:family="text">
      <style:text-properties fo:font-size="10pt" style:font-size-asian="10pt" style:font-name-complex="Arial" style:font-size-complex="10pt"/>
    </style:style>
    <style:style style:name="P186" style:family="paragraph" style:parent-style-name="Normal">
      <style:paragraph-properties fo:line-height="115%" fo:margin-bottom="0.282cm"/>
    </style:style>
    <style:style style:name="T186_1" style:family="text">
      <style:text-properties fo:font-size="10pt" style:font-size-asian="10pt" style:font-name-complex="Arial" style:font-size-complex="10pt"/>
    </style:style>
    <style:style style:name="T186_2" style:family="text">
      <style:text-properties fo:font-size="10pt" style:font-size-asian="10pt" style:font-name-complex="Arial" style:font-size-complex="10pt"/>
    </style:style>
    <style:style style:name="T186_3" style:family="text">
      <style:text-properties fo:font-size="10pt" style:font-size-asian="10pt" style:font-name-complex="Arial" style:font-size-complex="10pt"/>
    </style:style>
    <style:style style:name="T186_4" style:family="text">
      <style:text-properties fo:font-size="10pt" style:font-size-asian="10pt" style:font-name-complex="Arial" style:font-size-complex="10pt"/>
    </style:style>
    <style:style style:name="T186_5" style:family="text">
      <style:text-properties fo:font-size="10pt" style:font-size-asian="10pt" style:font-name-complex="Arial" style:font-size-complex="10pt"/>
    </style:style>
    <style:style style:name="T186_6" style:family="text">
      <style:text-properties fo:font-size="10pt" style:font-size-asian="10pt" style:font-name-complex="Arial" style:font-size-complex="10pt"/>
    </style:style>
    <style:style style:name="P18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88" style:family="paragraph" style:parent-style-name="Normal">
      <style:paragraph-properties fo:text-align="justify" fo:line-height="115%"/>
    </style:style>
    <style:style style:name="T188_1" style:family="text">
      <style:text-properties fo:font-size="10pt" style:font-size-asian="10pt" style:font-name-complex="Arial" style:font-size-complex="10pt" fo:font-weight="bold" style:font-weight-asian="bold"/>
    </style:style>
    <style:style style:name="T188_2" style:family="text">
      <style:text-properties fo:font-size="10pt" style:font-size-asian="10pt" style:font-name-complex="Arial" style:font-size-complex="10pt" fo:font-weight="bold" style:font-weight-asian="bold"/>
    </style:style>
    <style:style style:name="T188_3" style:family="text">
      <style:text-properties fo:font-size="10pt" style:font-size-asian="10pt" style:font-name-complex="Arial" style:font-size-complex="10pt" fo:font-weight="bold" style:font-weight-asian="bold"/>
    </style:style>
    <style:style style:name="P18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190" style:family="paragraph" style:parent-style-name="Normal">
      <style:paragraph-properties fo:line-height="115%"/>
    </style:style>
    <style:style style:name="T190_1" style:family="text">
      <style:text-properties fo:font-size="10pt" style:font-size-asian="10pt" style:font-name-complex="Arial" style:font-size-complex="10pt"/>
    </style:style>
    <style:style style:name="P191" style:family="paragraph" style:parent-style-name="Normal">
      <style:paragraph-properties fo:line-height="115%"/>
    </style:style>
    <style:style style:name="T191_1" style:family="text">
      <style:text-properties fo:font-size="10pt" style:font-size-asian="10pt" style:font-name-complex="Arial" style:font-size-complex="10pt"/>
    </style:style>
    <style:style style:name="P192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193" style:family="paragraph" style:parent-style-name="Normal">
      <style:paragraph-properties fo:text-align="justify" fo:line-height="115%"/>
    </style:style>
    <style:style style:name="T19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94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195" style:family="paragraph" style:parent-style-name="Normal">
      <style:paragraph-properties fo:line-height="115%"/>
    </style:style>
    <style:style style:name="T195_1" style:family="text">
      <style:text-properties fo:font-size="10pt" style:font-size-asian="10pt" style:font-size-complex="10pt"/>
    </style:style>
    <style:style style:name="T195_2" style:family="text">
      <style:text-properties fo:font-size="10pt" style:font-size-asian="10pt" style:font-size-complex="10pt"/>
    </style:style>
    <style:style style:name="P196" style:family="paragraph" style:parent-style-name="Normal">
      <style:paragraph-properties fo:line-height="115%"/>
      <style:text-properties fo:font-size="10pt" style:font-size-asian="10pt" style:font-size-complex="11pt"/>
    </style:style>
    <style:style style:name="P197" style:family="paragraph" style:parent-style-name="Normal">
      <style:paragraph-properties fo:line-height="115%"/>
    </style:style>
    <style:style style:name="T197_1" style:family="text">
      <style:text-properties fo:font-size="10pt" style:font-size-asian="10pt" style:font-size-complex="11pt"/>
    </style:style>
    <style:style style:name="P198" style:family="paragraph" style:parent-style-name="Normal">
      <style:paragraph-properties fo:line-height="115%"/>
      <style:text-properties fo:font-size="10pt" style:font-size-asian="10pt" style:font-size-complex="11pt"/>
    </style:style>
    <style:style style:name="P199" style:family="paragraph" style:parent-style-name="Normal">
      <style:paragraph-properties fo:line-height="115%"/>
    </style:style>
    <style:style style:name="T199_1" style:family="text">
      <style:text-properties fo:font-size="10pt" style:font-size-asian="10pt" style:font-size-complex="10pt"/>
    </style:style>
    <style:style style:name="T199_2" style:family="text">
      <style:text-properties fo:font-size="10pt" style:font-size-asian="10pt" style:font-size-complex="10pt"/>
    </style:style>
    <style:style style:name="T199_3" style:family="text">
      <style:text-properties fo:font-size="10pt" style:font-size-asian="10pt" style:font-size-complex="10pt"/>
    </style:style>
    <style:style style:name="T199_4" style:family="text">
      <style:text-properties fo:font-size="10pt" style:font-size-asian="10pt" style:font-size-complex="10pt"/>
    </style:style>
    <style:style style:name="T199_5" style:family="text">
      <style:text-properties fo:font-size="10pt" style:font-size-asian="10pt" style:font-size-complex="10pt"/>
    </style:style>
    <style:style style:name="T199_6" style:family="text">
      <style:text-properties fo:font-size="10pt" style:font-size-asian="10pt" style:font-size-complex="10pt"/>
    </style:style>
    <style:style style:name="T199_7" style:family="text">
      <style:text-properties fo:font-size="10pt" style:font-size-asian="10pt" style:font-size-complex="10pt"/>
    </style:style>
    <style:style style:name="P200" style:family="paragraph" style:parent-style-name="Normal">
      <style:paragraph-properties fo:line-height="115%"/>
      <style:text-properties fo:font-size="10pt" style:font-size-asian="10pt" style:font-size-complex="11pt"/>
    </style:style>
    <style:style style:name="P201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8" style:family="table">
      <style:table-properties table:align="left" style:width="16.503cm" fo:margin-left="-0.259cm"/>
    </style:style>
    <style:style style:name="Column31" style:family="table-column">
      <style:table-column-properties style:column-width="3.013cm"/>
    </style:style>
    <style:style style:name="Column32" style:family="table-column">
      <style:table-column-properties style:column-width="1.087cm"/>
    </style:style>
    <style:style style:name="Column33" style:family="table-column">
      <style:table-column-properties style:column-width="1.653cm"/>
    </style:style>
    <style:style style:name="Column34" style:family="table-column">
      <style:table-column-properties style:column-width="5.791cm"/>
    </style:style>
    <style:style style:name="Column35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15%" fo:margin-bottom="0cm"/>
    </style:style>
    <style:style style:name="T2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15%" fo:margin-bottom="0cm"/>
    </style:style>
    <style:style style:name="T2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556cm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15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15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15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15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24" style:family="table-row">
      <style:table-row-properties style:min-row-height="0.609cm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15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15%" fo:margin-bottom="0cm"/>
    </style:style>
    <style:style style:name="T2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15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1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115%" fo:margin-bottom="0cm"/>
    </style:style>
    <style:style style:name="T2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12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9" style:family="table">
      <style:table-properties table:align="left" style:width="16.494cm" fo:margin-left="0cm"/>
    </style:style>
    <style:style style:name="Column36" style:family="table-column">
      <style:table-column-properties style:column-width="2.893cm"/>
    </style:style>
    <style:style style:name="Column37" style:family="table-column">
      <style:table-column-properties style:column-width="5.211cm"/>
    </style:style>
    <style:style style:name="Column38" style:family="table-column">
      <style:table-column-properties style:column-width="8.391cm"/>
    </style:style>
    <style:style style:name="Row25" style:family="table-row">
      <style:table-row-properties style:min-row-height="0.482cm"/>
    </style:style>
    <style:style style:name="Cell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15%" fo:margin-bottom="0cm"/>
    </style:style>
    <style:style style:name="T2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15%" fo:margin-bottom="0cm"/>
    </style:style>
    <style:style style:name="T2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115%" fo:margin-bottom="0cm"/>
    </style:style>
    <style:style style:name="T2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6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line-height="115%" fo:margin-bottom="0cm"/>
    </style:style>
    <style:style style:name="T2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15%" fo:margin-bottom="0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17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15%" fo:margin-bottom="0cm"/>
    </style:style>
    <style:style style:name="T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1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0" style:family="paragraph" style:parent-style-name="Normal">
      <style:paragraph-properties fo:line-height="115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20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1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22" style:family="paragraph" style:parent-style-name="Normal">
      <style:paragraph-properties fo:line-height="115%" fo:margin-bottom="0cm"/>
    </style:style>
    <style:style style:name="T2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2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7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15%" fo:margin-bottom="0cm"/>
    </style:style>
    <style:style style:name="T2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15%" fo:margin-bottom="0cm"/>
    </style:style>
    <style:style style:name="T2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15%" fo:margin-bottom="0cm"/>
    </style:style>
    <style:style style:name="T2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2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8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15%" fo:margin-bottom="0cm"/>
    </style:style>
    <style:style style:name="T2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line-height="115%" fo:margin-bottom="0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2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2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15%" fo:margin-bottom="0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fo:line-height="115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0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31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32" style:family="paragraph" style:parent-style-name="Normal">
      <style:paragraph-properties fo:line-height="115%"/>
      <style:text-properties fo:font-size="10pt" style:font-size-asian="10pt" style:font-size-complex="11pt"/>
    </style:style>
    <style:style style:name="P233" style:family="paragraph" style:parent-style-name="Normal">
      <style:paragraph-properties fo:text-align="justify" fo:line-height="115%"/>
    </style:style>
    <style:style style:name="T23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3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235" style:family="paragraph" style:parent-style-name="Normal">
      <style:paragraph-properties fo:line-height="115%"/>
    </style:style>
    <style:style style:name="T235_1" style:family="text">
      <style:text-properties fo:font-size="10pt" style:font-size-asian="10pt" style:font-size-complex="10pt"/>
    </style:style>
    <style:style style:name="P236" style:family="paragraph" style:parent-style-name="Normal">
      <style:paragraph-properties fo:line-height="115%"/>
      <style:text-properties fo:font-size="10pt" style:font-size-asian="10pt" style:font-size-complex="10pt"/>
    </style:style>
    <style:style style:name="P237" style:family="paragraph" style:parent-style-name="Normal">
      <style:paragraph-properties fo:line-height="115%"/>
    </style:style>
    <style:style style:name="T237_1" style:family="text">
      <style:text-properties fo:font-size="10pt" style:font-size-asian="10pt" style:font-size-complex="10pt"/>
    </style:style>
    <style:style style:name="T237_2" style:family="text">
      <style:text-properties fo:font-size="10pt" style:font-size-asian="10pt" style:font-size-complex="10pt"/>
    </style:style>
    <style:style style:name="T237_3" style:family="text">
      <style:text-properties fo:font-size="10pt" style:font-size-asian="10pt" style:font-size-complex="10pt"/>
    </style:style>
    <style:style style:name="T237_4" style:family="text">
      <style:text-properties fo:font-size="10pt" style:font-size-asian="10pt" style:font-size-complex="10pt"/>
    </style:style>
    <style:style style:name="T237_5" style:family="text">
      <style:text-properties fo:font-size="10pt" style:font-size-asian="10pt" style:font-size-complex="10pt"/>
    </style:style>
    <style:style style:name="T237_6" style:family="text">
      <style:text-properties fo:font-size="10pt" style:font-size-asian="10pt" style:font-size-complex="10pt"/>
    </style:style>
    <style:style style:name="T237_7" style:family="text">
      <style:text-properties fo:font-size="10pt" style:font-size-asian="10pt" style:font-size-complex="10pt"/>
    </style:style>
    <style:style style:name="P238" style:family="paragraph" style:parent-style-name="Normal">
      <style:paragraph-properties fo:line-height="115%"/>
      <style:text-properties fo:font-size="10pt" style:font-size-asian="10pt" style:font-size-complex="10pt"/>
    </style:style>
    <style:style style:name="P239" style:family="paragraph" style:parent-style-name="Normal">
      <style:paragraph-properties fo:line-height="115%"/>
    </style:style>
    <style:style style:name="T239_1" style:family="text">
      <style:text-properties fo:font-size="10pt" style:font-size-asian="10pt" style:font-size-complex="10pt"/>
    </style:style>
    <style:style style:name="T239_2" style:family="text">
      <style:text-properties fo:font-size="10pt" style:font-size-asian="10pt" style:font-size-complex="10pt"/>
    </style:style>
    <style:style style:name="T239_3" style:family="text">
      <style:text-properties fo:font-size="10pt" style:font-size-asian="10pt" style:font-size-complex="10pt"/>
    </style:style>
    <style:style style:name="T239_4" style:family="text">
      <style:text-properties fo:font-size="10pt" style:font-size-asian="10pt" style:font-size-complex="10pt"/>
    </style:style>
    <style:style style:name="T239_5" style:family="text">
      <style:text-properties fo:font-size="10pt" style:font-size-asian="10pt" style:font-size-complex="10pt"/>
    </style:style>
    <style:style style:name="T239_6" style:family="text">
      <style:text-properties fo:font-size="10pt" style:font-size-asian="10pt" style:font-size-complex="10pt"/>
    </style:style>
    <style:style style:name="T239_7" style:family="text">
      <style:text-properties fo:font-size="10pt" style:font-size-asian="10pt" style:font-size-complex="10pt"/>
    </style:style>
    <style:style style:name="T239_8" style:family="text">
      <style:text-properties fo:font-size="10pt" style:font-size-asian="10pt" style:font-size-complex="10pt"/>
    </style:style>
    <style:style style:name="T239_9" style:family="text">
      <style:text-properties fo:font-size="10pt" style:font-size-asian="10pt" style:font-size-complex="10pt"/>
    </style:style>
    <style:style style:name="T239_10" style:family="text">
      <style:text-properties fo:font-size="10pt" style:font-size-asian="10pt" style:font-size-complex="10pt"/>
    </style:style>
    <style:style style:name="T239_11" style:family="text">
      <style:text-properties fo:font-size="10pt" style:font-size-asian="10pt" style:font-size-complex="10pt"/>
    </style:style>
    <style:style style:name="T239_12" style:family="text">
      <style:text-properties fo:font-size="10pt" style:font-size-asian="10pt" style:font-size-complex="10pt"/>
    </style:style>
    <style:style style:name="T239_13" style:family="text">
      <style:text-properties fo:font-size="10pt" style:font-size-asian="10pt" style:font-size-complex="10pt"/>
    </style:style>
    <style:style style:name="P240" style:family="paragraph" style:parent-style-name="Normal">
      <style:paragraph-properties fo:line-height="115%"/>
    </style:style>
    <style:style style:name="T240_1" style:family="text">
      <style:text-properties fo:font-size="10pt" style:font-size-asian="10pt" style:font-size-complex="10pt"/>
    </style:style>
    <style:style style:name="T240_2" style:family="text">
      <style:text-properties fo:font-size="10pt" style:font-size-asian="10pt" style:font-size-complex="10pt"/>
    </style:style>
    <style:style style:name="T240_3" style:family="text">
      <style:text-properties fo:font-size="10pt" style:font-size-asian="10pt" style:font-size-complex="10pt"/>
    </style:style>
    <style:style style:name="T240_4" style:family="text">
      <style:text-properties fo:font-size="10pt" style:font-size-asian="10pt" style:font-size-complex="10pt"/>
    </style:style>
    <style:style style:name="T240_5" style:family="text">
      <style:text-properties fo:font-size="10pt" style:font-size-asian="10pt" style:font-size-complex="10pt"/>
    </style:style>
    <style:style style:name="T240_6" style:family="text">
      <style:text-properties fo:font-size="10pt" style:font-size-asian="10pt" style:font-size-complex="10pt"/>
    </style:style>
    <style:style style:name="T240_7" style:family="text">
      <style:text-properties fo:font-size="10pt" style:font-size-asian="10pt" style:font-size-complex="10pt"/>
    </style:style>
    <style:style style:name="T240_8" style:family="text">
      <style:text-properties fo:font-size="10pt" style:font-size-asian="10pt" style:font-size-complex="10pt"/>
    </style:style>
    <style:style style:name="P24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242" style:family="paragraph" style:parent-style-name="Normal">
      <style:paragraph-properties fo:text-align="justify" fo:line-height="115%"/>
    </style:style>
    <style:style style:name="T242_1" style:family="text">
      <style:text-properties fo:font-size="10pt" style:font-size-asian="10pt" style:font-name-complex="Arial" style:font-size-complex="10pt" fo:font-weight="bold" style:font-weight-asian="bold"/>
    </style:style>
    <style:style style:name="T242_2" style:family="text">
      <style:text-properties fo:font-size="10pt" style:font-size-asian="10pt" style:font-name-complex="Arial" style:font-size-complex="10pt" fo:font-weight="bold" style:font-weight-asian="bold"/>
    </style:style>
    <style:style style:name="T242_3" style:family="text">
      <style:text-properties fo:font-size="10pt" style:font-size-asian="10pt" style:font-name-complex="Arial" style:font-size-complex="10pt" fo:font-weight="bold" style:font-weight-asian="bold"/>
    </style:style>
    <style:style style:name="P243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244" style:family="paragraph" style:parent-style-name="Normal">
      <style:paragraph-properties fo:line-height="115%"/>
    </style:style>
    <style:style style:name="T244_1" style:family="text">
      <style:text-properties fo:font-size="10pt" style:font-size-asian="10pt" style:font-name-complex="Arial" style:font-size-complex="10pt"/>
    </style:style>
    <style:style style:name="T244_2" style:family="text">
      <style:text-properties fo:font-size="10pt" style:font-size-asian="10pt" style:font-name-complex="Arial" style:font-size-complex="10pt"/>
    </style:style>
    <style:style style:name="T244_3" style:family="text">
      <style:text-properties fo:font-size="10pt" style:font-size-asian="10pt" style:font-name-complex="Arial" style:font-size-complex="10pt"/>
    </style:style>
    <style:style style:name="T244_4" style:family="text">
      <style:text-properties fo:font-size="10pt" style:font-size-asian="10pt" style:font-name-complex="Arial" style:font-size-complex="10pt"/>
    </style:style>
    <style:style style:name="T244_5" style:family="text">
      <style:text-properties fo:font-size="10pt" style:font-size-asian="10pt" style:font-name-complex="Arial" style:font-size-complex="10pt"/>
    </style:style>
    <style:style style:name="T244_6" style:family="text">
      <style:text-properties fo:font-size="10pt" style:font-size-asian="10pt" style:font-name-complex="Arial" style:font-size-complex="10pt"/>
    </style:style>
    <style:style style:name="T244_7" style:family="text">
      <style:text-properties fo:font-size="10pt" style:font-size-asian="10pt" style:font-name-complex="Arial" style:font-size-complex="10pt"/>
    </style:style>
    <style:style style:name="T244_8" style:family="text">
      <style:text-properties fo:font-size="10pt" style:font-size-asian="10pt" style:font-name-complex="Arial" style:font-size-complex="10pt"/>
    </style:style>
    <style:style style:name="T244_9" style:family="text">
      <style:text-properties fo:font-size="10pt" style:font-size-asian="10pt" style:font-name-complex="Arial" style:font-size-complex="10pt"/>
    </style:style>
    <style:style style:name="T244_10" style:family="text">
      <style:text-properties fo:font-size="10pt" style:font-size-asian="10pt" style:font-name-complex="Arial" style:font-size-complex="10pt"/>
    </style:style>
    <style:style style:name="T244_11" style:family="text">
      <style:text-properties fo:font-size="10pt" style:font-size-asian="10pt" style:font-name-complex="Arial" style:font-size-complex="10pt"/>
    </style:style>
    <style:style style:name="T244_12" style:family="text">
      <style:text-properties fo:font-size="10pt" style:font-size-asian="10pt" style:font-name-complex="Arial" style:font-size-complex="10pt"/>
    </style:style>
    <style:style style:name="T244_13" style:family="text">
      <style:text-properties fo:font-size="10pt" style:font-size-asian="10pt" style:font-name-complex="Arial" style:font-size-complex="10pt"/>
    </style:style>
    <style:style style:name="T244_14" style:family="text">
      <style:text-properties fo:font-size="10pt" style:font-size-asian="10pt" style:font-name-complex="Arial" style:font-size-complex="10pt"/>
    </style:style>
    <style:style style:name="T244_15" style:family="text">
      <style:text-properties fo:font-size="10pt" style:font-size-asian="10pt" style:font-name-complex="Arial" style:font-size-complex="10pt"/>
    </style:style>
    <style:style style:name="T244_16" style:family="text">
      <style:text-properties fo:font-size="10pt" style:font-size-asian="10pt" style:font-name-complex="Arial" style:font-size-complex="10pt"/>
    </style:style>
    <style:style style:name="T244_17" style:family="text">
      <style:text-properties fo:font-size="10pt" style:font-size-asian="10pt" style:font-name-complex="Arial" style:font-size-complex="10pt"/>
    </style:style>
    <style:style style:name="P245" style:family="paragraph" style:parent-style-name="Normal">
      <style:paragraph-properties fo:line-height="115%"/>
    </style:style>
    <style:style style:name="T245_1" style:family="text">
      <style:text-properties fo:font-size="10pt" style:font-size-asian="10pt" style:font-name-complex="Arial" style:font-size-complex="10pt"/>
    </style:style>
    <style:style style:name="P246" style:family="paragraph" style:parent-style-name="Normal">
      <style:paragraph-properties fo:text-align="justify" fo:line-height="115%"/>
    </style:style>
    <style:style style:name="T24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47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248" style:family="paragraph" style:parent-style-name="Normal">
      <style:paragraph-properties fo:line-height="115%"/>
    </style:style>
    <style:style style:name="T248_1" style:family="text">
      <style:text-properties fo:font-size="10pt" style:font-size-asian="10pt" style:font-size-complex="11pt"/>
    </style:style>
    <style:style style:name="T248_2" style:family="text">
      <style:text-properties fo:font-size="10pt" style:font-size-asian="10pt" style:font-size-complex="11pt"/>
    </style:style>
    <style:style style:name="T248_3" style:family="text">
      <style:text-properties fo:font-size="10pt" style:font-size-asian="10pt" style:font-size-complex="11pt"/>
    </style:style>
    <style:style style:name="P249" style:family="paragraph" style:parent-style-name="Normal">
      <style:paragraph-properties fo:line-height="115%"/>
      <style:text-properties fo:font-size="10pt" style:font-size-asian="10pt" style:font-size-complex="11pt"/>
    </style:style>
    <style:style style:name="P250" style:family="paragraph" style:parent-style-name="Normal">
      <style:paragraph-properties fo:line-height="115%"/>
    </style:style>
    <style:style style:name="T250_1" style:family="text">
      <style:text-properties fo:font-size="10pt" style:font-size-asian="10pt" style:font-size-complex="10pt"/>
    </style:style>
    <style:style style:name="P251" style:family="paragraph" style:parent-style-name="Normal">
      <style:paragraph-properties fo:line-height="115%"/>
      <style:text-properties fo:font-size="10pt" style:font-size-asian="10pt" style:font-size-complex="10pt"/>
    </style:style>
    <style:style style:name="P252" style:family="paragraph" style:parent-style-name="Normal">
      <style:paragraph-properties fo:line-height="115%"/>
    </style:style>
    <style:style style:name="T252_1" style:family="text">
      <style:text-properties fo:font-size="10pt" style:font-size-asian="10pt" style:font-size-complex="10pt"/>
    </style:style>
    <style:style style:name="T252_2" style:family="text">
      <style:text-properties fo:font-size="10pt" style:font-size-asian="10pt" style:font-size-complex="10pt"/>
    </style:style>
    <style:style style:name="T252_3" style:family="text">
      <style:text-properties fo:font-size="10pt" style:font-size-asian="10pt" style:font-size-complex="10pt"/>
    </style:style>
    <style:style style:name="T252_4" style:family="text">
      <style:text-properties fo:font-size="10pt" style:font-size-asian="10pt" style:font-size-complex="10pt"/>
    </style:style>
    <style:style style:name="T252_5" style:family="text">
      <style:text-properties fo:font-size="10pt" style:font-size-asian="10pt" style:font-size-complex="10pt"/>
    </style:style>
    <style:style style:name="T252_6" style:family="text">
      <style:text-properties fo:font-size="10pt" style:font-size-asian="10pt" style:font-size-complex="10pt"/>
    </style:style>
    <style:style style:name="T252_7" style:family="text">
      <style:text-properties fo:font-size="10pt" style:font-size-asian="10pt" style:font-size-complex="10pt"/>
    </style:style>
    <style:style style:name="T252_8" style:family="text">
      <style:text-properties fo:font-size="10pt" style:font-size-asian="10pt" style:font-size-complex="10pt"/>
    </style:style>
    <style:style style:name="T252_9" style:family="text">
      <style:text-properties fo:font-size="10pt" style:font-size-asian="10pt" style:font-size-complex="10pt"/>
    </style:style>
    <style:style style:name="T252_10" style:family="text">
      <style:text-properties fo:font-size="10pt" style:font-size-asian="10pt" style:font-size-complex="10pt"/>
    </style:style>
    <style:style style:name="T252_11" style:family="text">
      <style:text-properties fo:font-size="10pt" style:font-size-asian="10pt" style:font-size-complex="10pt"/>
    </style:style>
    <style:style style:name="T252_12" style:family="text">
      <style:text-properties fo:font-size="10pt" style:font-size-asian="10pt" style:font-size-complex="10pt"/>
    </style:style>
    <style:style style:name="T252_13" style:family="text">
      <style:text-properties fo:font-size="10pt" style:font-size-asian="10pt" style:font-size-complex="10pt"/>
    </style:style>
    <style:style style:name="P253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0" style:family="table">
      <style:table-properties table:align="left" style:width="16.503cm" fo:margin-left="-0.259cm"/>
    </style:style>
    <style:style style:name="Column39" style:family="table-column">
      <style:table-column-properties style:column-width="3.013cm"/>
    </style:style>
    <style:style style:name="Column40" style:family="table-column">
      <style:table-column-properties style:column-width="1.087cm"/>
    </style:style>
    <style:style style:name="Column41" style:family="table-column">
      <style:table-column-properties style:column-width="1.653cm"/>
    </style:style>
    <style:style style:name="Column42" style:family="table-column">
      <style:table-column-properties style:column-width="5.791cm"/>
    </style:style>
    <style:style style:name="Column43" style:family="table-column">
      <style:table-column-properties style:column-width="4.96cm"/>
    </style:style>
    <style:style style:name="Row29" style:family="table-row">
      <style:table-row-properties style:min-row-height="0.863cm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15%" fo:margin-bottom="0cm"/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line-height="115%" fo:margin-bottom="0cm"/>
    </style:style>
    <style:style style:name="T2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5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612cm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line-height="115%" fo:margin-bottom="0cm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15%" fo:margin-bottom="0cm"/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line-height="115%" fo:margin-bottom="0cm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line-height="115%" fo:margin-bottom="0cm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1" style:family="table-row">
      <style:table-row-properties style:min-row-height="0.609cm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line-height="115%" fo:margin-bottom="0cm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15%" fo:margin-bottom="0cm"/>
    </style:style>
    <style:style style:name="T2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15%" fo:margin-bottom="0cm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15%" fo:margin-bottom="0cm"/>
    </style:style>
    <style:style style:name="T2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1" style:family="table">
      <style:table-properties table:align="left" style:width="16.494cm" fo:margin-left="0cm"/>
    </style:style>
    <style:style style:name="Column44" style:family="table-column">
      <style:table-column-properties style:column-width="2.893cm"/>
    </style:style>
    <style:style style:name="Column45" style:family="table-column">
      <style:table-column-properties style:column-width="5.211cm"/>
    </style:style>
    <style:style style:name="Column46" style:family="table-column">
      <style:table-column-properties style:column-width="8.391cm"/>
    </style:style>
    <style:style style:name="Row32" style:family="table-row">
      <style:table-row-properties style:min-row-height="0.482cm"/>
    </style:style>
    <style:style style:name="Cell11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15%" fo:margin-bottom="0cm"/>
    </style:style>
    <style:style style:name="T2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line-height="115%" fo:margin-bottom="0cm"/>
    </style:style>
    <style:style style:name="T2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line-height="115%" fo:margin-bottom="0cm"/>
    </style:style>
    <style:style style:name="T2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3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line-height="115%" fo:margin-bottom="0cm"/>
    </style:style>
    <style:style style:name="T2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line-height="115%" fo:margin-bottom="0cm"/>
    </style:style>
    <style:style style:name="T2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70" style:family="paragraph" style:parent-style-name="Normal">
      <style:paragraph-properties fo:line-height="115%" fo:margin-bottom="0cm"/>
    </style:style>
    <style:style style:name="T2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71" style:family="paragraph" style:parent-style-name="Normal">
      <style:paragraph-properties fo:line-height="115%" fo:margin-bottom="0cm"/>
    </style:style>
    <style:style style:name="T2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15%" fo:margin-bottom="0cm"/>
    </style:style>
    <style:style style:name="T2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7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73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74" style:family="paragraph" style:parent-style-name="Normal">
      <style:paragraph-properties fo:line-height="115%" fo:margin-bottom="0cm"/>
    </style:style>
    <style:style style:name="T2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27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4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5" style:family="paragraph" style:parent-style-name="Normal">
      <style:paragraph-properties fo:line-height="115%" fo:margin-bottom="0cm"/>
    </style:style>
    <style:style style:name="T2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77" style:family="paragraph" style:parent-style-name="Normal">
      <style:paragraph-properties fo:line-height="115%"/>
      <style:text-properties fo:font-size="10pt" style:font-size-asian="10pt" style:font-size-complex="11pt"/>
    </style:style>
    <style:style style:name="P278" style:family="paragraph" style:parent-style-name="Normal">
      <style:paragraph-properties fo:text-align="justify" fo:line-height="115%"/>
    </style:style>
    <style:style style:name="T27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7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80" style:family="paragraph" style:parent-style-name="Normal">
      <style:paragraph-properties fo:text-align="justify" fo:line-height="115%"/>
    </style:style>
    <style:style style:name="T280_1" style:family="text">
      <style:text-properties fo:font-size="10pt" style:font-size-asian="10pt" style:font-name-complex="Arial" style:font-size-complex="10pt"/>
    </style:style>
    <style:style style:name="P28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82" style:family="paragraph" style:parent-style-name="Normal">
      <style:paragraph-properties fo:text-align="justify" fo:line-height="115%"/>
    </style:style>
    <style:style style:name="T282_1" style:family="text">
      <style:text-properties fo:font-size="10pt" style:font-size-asian="10pt" style:font-name-complex="Arial" style:font-size-complex="10pt" style:font-weight-complex="bold"/>
    </style:style>
    <style:style style:name="T282_2" style:family="text">
      <style:text-properties fo:font-size="10pt" style:font-size-asian="10pt" style:font-name-complex="Arial" style:font-size-complex="10pt" style:font-weight-complex="bold"/>
    </style:style>
    <style:style style:name="T282_3" style:family="text">
      <style:text-properties fo:font-size="10pt" style:font-size-asian="10pt" style:font-name-complex="Arial" style:font-size-complex="10pt" style:font-weight-complex="bold"/>
    </style:style>
    <style:style style:name="T282_4" style:family="text">
      <style:text-properties fo:font-size="10pt" style:font-size-asian="10pt" style:font-name-complex="Arial" style:font-size-complex="10pt" style:font-weight-complex="bold"/>
    </style:style>
    <style:style style:name="T282_5" style:family="text">
      <style:text-properties fo:font-size="10pt" style:font-size-asian="10pt" style:font-name-complex="Arial" style:font-size-complex="10pt" style:font-weight-complex="bold"/>
    </style:style>
    <style:style style:name="P28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T283_1" style:family="text">
      <style:text-properties fo:font-size="10pt" style:font-size-asian="10pt" style:font-name-complex="Arial" style:font-size-complex="10pt" style:font-weight-complex="bold"/>
    </style:style>
    <style:style style:name="T283_2" style:family="text">
      <style:text-properties fo:font-size="10pt" style:font-size-asian="10pt" style:font-name-complex="Arial" style:font-size-complex="10pt" style:font-weight-complex="bold"/>
    </style:style>
    <style:style style:name="P28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T284_1" style:family="text">
      <style:text-properties fo:font-size="10pt" style:font-size-asian="10pt" style:font-name-complex="Arial" style:font-size-complex="10pt" style:font-weight-complex="bold"/>
    </style:style>
    <style:style style:name="T284_2" style:family="text">
      <style:text-properties fo:font-size="10pt" style:font-size-asian="10pt" style:font-name-complex="Arial" style:font-size-complex="10pt" style:font-weight-complex="bold"/>
    </style:style>
    <style:style style:name="P28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T285_1" style:family="text">
      <style:text-properties fo:font-size="10pt" style:font-size-asian="10pt" style:font-name-complex="Arial" style:font-size-complex="10pt" style:font-weight-complex="bold"/>
    </style:style>
    <style:style style:name="T285_2" style:family="text">
      <style:text-properties fo:font-size="10pt" style:font-size-asian="10pt" style:font-name-complex="Arial" style:font-size-complex="10pt" style:font-weight-complex="bold"/>
    </style:style>
    <style:style style:name="P28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T286_1" style:family="text">
      <style:text-properties fo:font-size="10pt" style:font-size-asian="10pt" style:font-name-complex="Arial" style:font-size-complex="10pt" style:font-weight-complex="bold"/>
    </style:style>
    <style:style style:name="P28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/>
    </style:style>
    <style:style style:name="P288" style:family="paragraph" style:parent-style-name="Normal">
      <style:paragraph-properties fo:text-align="justify" fo:line-height="115%"/>
    </style:style>
    <style:style style:name="T288_1" style:family="text">
      <style:text-properties fo:font-size="10pt" style:font-size-asian="10pt" style:font-name-complex="Arial" style:font-size-complex="10pt" style:font-weight-complex="bold"/>
    </style:style>
    <style:style style:name="T288_2" style:family="text">
      <style:text-properties fo:font-size="10pt" style:font-size-asian="10pt" style:font-name-complex="Arial" style:font-size-complex="10pt" style:font-weight-complex="bold"/>
    </style:style>
    <style:style style:name="T288_3" style:family="text">
      <style:text-properties fo:font-size="10pt" style:font-size-asian="10pt" style:font-name-complex="Arial" style:font-size-complex="10pt" style:font-weight-complex="bold"/>
    </style:style>
    <style:style style:name="P28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290" style:family="paragraph" style:parent-style-name="Normal">
      <style:paragraph-properties fo:text-align="justify" fo:line-height="115%"/>
    </style:style>
    <style:style style:name="T290_1" style:family="text">
      <style:text-properties fo:font-size="10pt" style:font-size-asian="10pt" style:font-name-complex="Arial" style:font-size-complex="10pt"/>
    </style:style>
    <style:style style:name="T290_2" style:family="text">
      <style:text-properties fo:font-size="10pt" style:font-size-asian="10pt" style:font-name-complex="Arial" style:font-size-complex="10pt"/>
    </style:style>
    <style:style style:name="T290_3" style:family="text">
      <style:text-properties fo:font-size="10pt" style:font-size-asian="10pt" style:font-name-complex="Arial" style:font-size-complex="10pt"/>
    </style:style>
    <style:style style:name="T290_4" style:family="text">
      <style:text-properties fo:font-size="10pt" style:font-size-asian="10pt" style:font-name-complex="Arial" style:font-size-complex="10pt"/>
    </style:style>
    <style:style style:name="T290_5" style:family="text">
      <style:text-properties fo:font-size="10pt" style:font-size-asian="10pt" style:font-name-complex="Arial" style:font-size-complex="10pt"/>
    </style:style>
    <style:style style:name="T290_6" style:family="text">
      <style:text-properties fo:font-size="10pt" style:font-size-asian="10pt" style:font-name-complex="Arial" style:font-size-complex="10pt"/>
    </style:style>
    <style:style style:name="T290_7" style:family="text">
      <style:text-properties fo:font-size="10pt" style:font-size-asian="10pt" style:font-name-complex="Arial" style:font-size-complex="10pt"/>
    </style:style>
    <style:style style:name="T290_8" style:family="text">
      <style:text-properties fo:font-size="10pt" style:font-size-asian="10pt" style:font-name-complex="Arial" style:font-size-complex="10pt"/>
    </style:style>
    <style:style style:name="T290_9" style:family="text">
      <style:text-properties fo:font-size="10pt" style:font-size-asian="10pt" style:font-name-complex="Arial" style:font-size-complex="10pt"/>
    </style:style>
    <style:style style:name="T290_10" style:family="text">
      <style:text-properties fo:font-size="10pt" style:font-size-asian="10pt" style:font-name-complex="Arial" style:font-size-complex="10pt"/>
    </style:style>
    <style:style style:name="T290_11" style:family="text">
      <style:text-properties fo:font-size="10pt" style:font-size-asian="10pt" style:font-name-complex="Arial" style:font-size-complex="10pt"/>
    </style:style>
    <style:style style:name="T290_12" style:family="text">
      <style:text-properties fo:font-size="10pt" style:font-size-asian="10pt" style:font-name-complex="Arial" style:font-size-complex="10pt"/>
    </style:style>
    <style:style style:name="T290_13" style:family="text">
      <style:text-properties fo:font-size="10pt" style:font-size-asian="10pt" style:font-name-complex="Arial" style:font-size-complex="10pt"/>
    </style:style>
    <style:style style:name="T290_14" style:family="text">
      <style:text-properties fo:font-size="10pt" style:font-size-asian="10pt" style:font-name-complex="Arial" style:font-size-complex="10pt"/>
    </style:style>
    <style:style style:name="T290_15" style:family="text">
      <style:text-properties fo:font-size="10pt" style:font-size-asian="10pt" style:font-name-complex="Arial" style:font-size-complex="10pt"/>
    </style:style>
    <style:style style:name="T290_16" style:family="text">
      <style:text-properties fo:font-size="10pt" style:font-size-asian="10pt" style:font-name-complex="Arial" style:font-size-complex="10pt"/>
    </style:style>
    <style:style style:name="T290_17" style:family="text">
      <style:text-properties fo:font-size="10pt" style:font-size-asian="10pt" style:font-name-complex="Arial" style:font-size-complex="10pt"/>
    </style:style>
    <style:style style:name="P29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292" style:family="paragraph" style:parent-style-name="Normal">
      <style:paragraph-properties fo:text-align="justify" fo:line-height="115%"/>
    </style:style>
    <style:style style:name="T292_1" style:family="text">
      <style:text-properties fo:font-size="10pt" style:font-size-asian="10pt" style:font-name-complex="Arial" style:font-size-complex="10pt" style:font-weight-complex="bold"/>
    </style:style>
    <style:style style:name="T292_2" style:family="text">
      <style:text-properties fo:font-size="10pt" style:font-size-asian="10pt" style:font-name-complex="Arial" style:font-size-complex="10pt" style:font-weight-complex="bold"/>
    </style:style>
    <style:style style:name="T292_3" style:family="text">
      <style:text-properties fo:font-size="10pt" style:font-size-asian="10pt" style:font-name-complex="Arial" style:font-size-complex="10pt" style:font-weight-complex="bold"/>
    </style:style>
    <style:style style:name="P29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294" style:family="paragraph" style:parent-style-name="Normal">
      <style:paragraph-properties fo:text-align="justify" fo:line-height="115%"/>
    </style:style>
    <style:style style:name="T294_1" style:family="text">
      <style:text-properties fo:font-size="10pt" style:font-size-asian="10pt" style:font-name-complex="Arial" style:font-size-complex="10pt" fo:font-weight="bold" style:font-weight-asian="bold"/>
    </style:style>
    <style:style style:name="T294_2" style:family="text">
      <style:text-properties fo:font-size="10pt" style:font-size-asian="10pt" style:font-name-complex="Arial" style:font-size-complex="10pt" fo:font-weight="bold" style:font-weight-asian="bold"/>
    </style:style>
    <style:style style:name="T294_3" style:family="text">
      <style:text-properties fo:font-size="10pt" style:font-size-asian="10pt" style:font-name-complex="Arial" style:font-size-complex="10pt" fo:font-weight="bold" style:font-weight-asian="bold"/>
    </style:style>
    <style:style style:name="P295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296" style:family="paragraph" style:parent-style-name="Normal">
      <style:paragraph-properties fo:line-height="115%"/>
    </style:style>
    <style:style style:name="T296_1" style:family="text">
      <style:text-properties fo:font-size="10pt" style:font-size-asian="10pt" style:font-name-complex="Arial" style:font-size-complex="10pt"/>
    </style:style>
    <style:style style:name="P297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298" style:family="paragraph" style:parent-style-name="Normal">
      <style:paragraph-properties fo:text-align="justify" fo:line-height="115%"/>
    </style:style>
    <style:style style:name="T29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99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300" style:family="paragraph" style:parent-style-name="Normal">
      <style:paragraph-properties fo:line-height="115%"/>
    </style:style>
    <style:style style:name="T300_1" style:family="text">
      <style:text-properties fo:font-size="10pt" style:font-size-asian="10pt" style:font-size-complex="10pt"/>
    </style:style>
    <style:style style:name="T300_2" style:family="text">
      <style:text-properties fo:font-size="10pt" style:font-size-asian="10pt" style:font-size-complex="10pt"/>
    </style:style>
    <style:style style:name="T300_3" style:family="text">
      <style:text-properties fo:font-size="10pt" style:font-size-asian="10pt" style:font-size-complex="10pt"/>
    </style:style>
    <style:style style:name="T300_4" style:family="text">
      <style:text-properties fo:font-size="10pt" style:font-size-asian="10pt" style:font-size-complex="10pt"/>
    </style:style>
    <style:style style:name="T300_5" style:family="text">
      <style:text-properties fo:font-size="10pt" style:font-size-asian="10pt" style:font-size-complex="10pt"/>
    </style:style>
    <style:style style:name="T300_6" style:family="text">
      <style:text-properties fo:font-size="10pt" style:font-size-asian="10pt" style:font-size-complex="10pt"/>
    </style:style>
    <style:style style:name="T300_7" style:family="text">
      <style:text-properties fo:font-size="10pt" style:font-size-asian="10pt" style:font-size-complex="10pt"/>
    </style:style>
    <style:style style:name="P301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2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3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4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5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6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7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8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09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0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1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2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3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4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15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2" style:family="table">
      <style:table-properties table:align="left" style:width="16.503cm" fo:margin-left="-0.259cm"/>
    </style:style>
    <style:style style:name="Column47" style:family="table-column">
      <style:table-column-properties style:column-width="3.013cm"/>
    </style:style>
    <style:style style:name="Column48" style:family="table-column">
      <style:table-column-properties style:column-width="1.087cm"/>
    </style:style>
    <style:style style:name="Column49" style:family="table-column">
      <style:table-column-properties style:column-width="1.653cm"/>
    </style:style>
    <style:style style:name="Column50" style:family="table-column">
      <style:table-column-properties style:column-width="5.791cm"/>
    </style:style>
    <style:style style:name="Column51" style:family="table-column">
      <style:table-column-properties style:column-width="4.96cm"/>
    </style:style>
    <style:style style:name="Row34" style:family="table-row">
      <style:table-row-properties style:min-row-height="0.863cm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line-height="115%" fo:margin-bottom="0cm"/>
    </style:style>
    <style:style style:name="T3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15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5" style:family="table-row">
      <style:table-row-properties style:min-row-height="0.612cm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15%" fo:margin-bottom="0cm"/>
    </style:style>
    <style:style style:name="T3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15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15%" fo:margin-bottom="0cm"/>
    </style:style>
    <style:style style:name="T3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15%" fo:margin-bottom="0cm"/>
    </style:style>
    <style:style style:name="T3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32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36" style:family="table-row">
      <style:table-row-properties style:min-row-height="0.609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15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line-height="115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15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2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15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26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3" style:family="table">
      <style:table-properties table:align="left" style:width="16.494cm" fo:margin-left="0cm"/>
    </style:style>
    <style:style style:name="Column52" style:family="table-column">
      <style:table-column-properties style:column-width="2.893cm"/>
    </style:style>
    <style:style style:name="Column53" style:family="table-column">
      <style:table-column-properties style:column-width="5.211cm"/>
    </style:style>
    <style:style style:name="Column54" style:family="table-column">
      <style:table-column-properties style:column-width="8.391cm"/>
    </style:style>
    <style:style style:name="Row37" style:family="table-row">
      <style:table-row-properties style:min-row-height="0.482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15%" fo:margin-bottom="0cm"/>
    </style:style>
    <style:style style:name="T3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line-height="115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15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8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line-height="115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4" style:family="text">
      <style:text-properties style:font-name="Arial" fo:font-size="10pt" style:font-name-asian="Times New Roman" style:font-size-asian="10pt" style:font-name-complex="Calibri" style:font-size-complex="10pt" fo:language="en" fo:language-asian="en" fo:language-complex="ar" fo:country="GB" fo:country-asian="GB" fo:country-complex="SA"/>
    </style:style>
    <style:style style:name="T330_5" style:family="text">
      <style:text-properties style:font-name="Arial" fo:font-size="10pt" style:font-name-asian="Times New Roman" style:font-size-asian="10pt" style:font-name-complex="Calibri" style:font-size-complex="10pt" fo:language="en" fo:language-asian="en" fo:language-complex="ar" fo:country="GB" fo:country-asian="GB" fo:country-complex="SA"/>
    </style:style>
    <style:style style:name="T330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0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0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0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0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0_13" style:family="text">
      <style:text-properties style:font-name="Arial" fo:font-size="10pt" style:font-name-asian="Times New Roman" style:font-size-asian="10pt" style:font-name-complex="Calibri" style:font-size-complex="10pt" fo:language="en" fo:language-asian="en" fo:language-complex="ar" fo:country="GB" fo:country-asian="GB" fo:country-complex="SA"/>
    </style:style>
    <style:style style:name="T330_14" style:family="text">
      <style:text-properties style:font-name="Arial" fo:font-size="10pt" style:font-name-asian="Times New Roman" style:font-size-asian="10pt" style:font-name-complex="Calibri" style:font-size-complex="10pt" fo:language="en" fo:language-asian="en" fo:language-complex="ar" fo:country="GB" fo:country-asian="GB" fo:country-complex="SA"/>
    </style:style>
    <style:style style:name="T330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30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15%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15%" fo:margin-bottom="0cm"/>
    </style:style>
    <style:style style:name="T3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3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3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33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3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36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37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38" style:family="paragraph" style:parent-style-name="Normal">
      <style:paragraph-properties fo:text-align="justify" fo:line-height="115%"/>
    </style:style>
    <style:style style:name="T3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3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40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41" style:family="paragraph" style:parent-style-name="Normal">
      <style:paragraph-properties fo:text-align="justify" fo:line-height="115%"/>
    </style:style>
    <style:style style:name="T341_1" style:family="text">
      <style:text-properties fo:font-size="10pt" style:font-size-asian="10pt" style:font-name-complex="Arial" style:font-size-complex="10pt" style:font-weight-complex="bold"/>
    </style:style>
    <style:style style:name="P34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43" style:family="paragraph" style:parent-style-name="Normal">
      <style:paragraph-properties fo:text-align="justify" fo:line-height="115%"/>
    </style:style>
    <style:style style:name="T343_1" style:family="text">
      <style:text-properties fo:font-size="10pt" style:font-size-asian="10pt" style:font-name-complex="Arial" style:font-size-complex="10pt" fo:font-weight="bold" style:font-weight-asian="bold"/>
    </style:style>
    <style:style style:name="T343_2" style:family="text">
      <style:text-properties fo:font-size="10pt" style:font-size-asian="10pt" style:font-name-complex="Arial" style:font-size-complex="10pt" fo:font-weight="bold" style:font-weight-asian="bold"/>
    </style:style>
    <style:style style:name="T343_3" style:family="text">
      <style:text-properties fo:font-size="10pt" style:font-size-asian="10pt" style:font-name-complex="Arial" style:font-size-complex="10pt" fo:font-weight="bold" style:font-weight-asian="bold"/>
    </style:style>
    <style:style style:name="P34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345" style:family="paragraph" style:parent-style-name="Normal">
      <style:paragraph-properties fo:line-height="115%"/>
    </style:style>
    <style:style style:name="T345_1" style:family="text">
      <style:text-properties fo:font-size="10pt" style:font-size-asian="10pt" style:font-name-complex="Arial" style:font-size-complex="10pt"/>
    </style:style>
    <style:style style:name="T345_2" style:family="text">
      <style:text-properties fo:font-size="10pt" style:font-size-asian="10pt" style:font-name-complex="Arial" style:font-size-complex="10pt"/>
    </style:style>
    <style:style style:name="T345_3" style:family="text">
      <style:text-properties fo:font-size="10pt" style:font-size-asian="10pt" style:font-name-complex="Arial" style:font-size-complex="10pt"/>
    </style:style>
    <style:style style:name="T345_4" style:family="text">
      <style:text-properties fo:font-size="10pt" style:font-size-asian="10pt" style:font-name-complex="Arial" style:font-size-complex="10pt"/>
    </style:style>
    <style:style style:name="T345_5" style:family="text">
      <style:text-properties fo:font-size="10pt" style:font-size-asian="10pt" style:font-name-complex="Arial" style:font-size-complex="10pt"/>
    </style:style>
    <style:style style:name="P346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347" style:family="paragraph" style:parent-style-name="Normal">
      <style:paragraph-properties fo:text-align="justify" fo:line-height="115%"/>
    </style:style>
    <style:style style:name="T34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49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</style:style>
    <style:style style:name="T349_1" style:family="text">
      <style:text-properties fo:font-size="10pt" style:font-size-asian="10pt" style:font-name-complex="Arial" style:font-size-complex="10pt" style:font-weight-complex="bold"/>
    </style:style>
    <style:style style:name="P350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351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52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4" style:family="table">
      <style:table-properties table:align="left" style:width="16.503cm" fo:margin-left="-0.259cm"/>
    </style:style>
    <style:style style:name="Column55" style:family="table-column">
      <style:table-column-properties style:column-width="3.013cm"/>
    </style:style>
    <style:style style:name="Column56" style:family="table-column">
      <style:table-column-properties style:column-width="1.087cm"/>
    </style:style>
    <style:style style:name="Column57" style:family="table-column">
      <style:table-column-properties style:column-width="1.653cm"/>
    </style:style>
    <style:style style:name="Column58" style:family="table-column">
      <style:table-column-properties style:column-width="5.791cm"/>
    </style:style>
    <style:style style:name="Column59" style:family="table-column">
      <style:table-column-properties style:column-width="4.96cm"/>
    </style:style>
    <style:style style:name="Row39" style:family="table-row">
      <style:table-row-properties style:min-row-height="0.863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15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15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0" style:family="table-row">
      <style:table-row-properties style:min-row-height="0.612cm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15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15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15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15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1" style:family="table-row">
      <style:table-row-properties style:min-row-height="0.609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15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15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15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15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63" style:family="paragraph" style:parent-style-name="Normal">
      <style:paragraph-properties fo:line-height="115%"/>
      <style:text-properties fo:font-size="10pt" style:font-size-asian="10pt" style:font-size-complex="11pt"/>
    </style:style>
    <style:style style:name="P364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5" style:family="table">
      <style:table-properties table:align="left" style:width="16.494cm" fo:margin-left="0cm"/>
    </style:style>
    <style:style style:name="Column60" style:family="table-column">
      <style:table-column-properties style:column-width="3.461cm"/>
    </style:style>
    <style:style style:name="Column61" style:family="table-column">
      <style:table-column-properties style:column-width="5.041cm"/>
    </style:style>
    <style:style style:name="Column62" style:family="table-column">
      <style:table-column-properties style:column-width="7.992cm"/>
    </style:style>
    <style:style style:name="Row42" style:family="table-row">
      <style:table-row-properties style:min-row-height="0.482cm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15%" fo:margin-bottom="0cm"/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15%" fo:margin-bottom="0cm"/>
    </style:style>
    <style:style style:name="T3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15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43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15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68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15%" fo:margin-bottom="0cm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15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1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2" style:family="paragraph" style:parent-style-name="Normal">
      <style:paragraph-properties fo:line-height="115%" fo:margin-bottom="0cm"/>
    </style:style>
    <style:style style:name="T3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3" style:family="paragraph" style:parent-style-name="Normal">
      <style:paragraph-properties fo:line-height="115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3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line-height="115%" fo:margin-bottom="0cm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7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4" style:family="table-row"/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15%" fo:margin-bottom="0cm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15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15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0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81" style:family="paragraph" style:parent-style-name="Normal">
      <style:paragraph-properties fo:line-height="115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8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8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8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8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82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5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15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15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15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87" style:family="paragraph" style:parent-style-name="Normal">
      <style:paragraph-properties fo:line-height="115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88" style:family="paragraph" style:parent-style-name="Normal">
      <style:paragraph-properties fo:line-height="115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8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89" style:family="paragraph" style:parent-style-name="Normal">
      <style:paragraph-properties fo:line-height="115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9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2" style:family="paragraph" style:parent-style-name="Normal">
      <style:paragraph-properties fo:text-align="justify" fo:line-height="115%"/>
    </style:style>
    <style:style style:name="T39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9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94" style:family="paragraph" style:parent-style-name="Normal">
      <style:paragraph-properties fo:text-align="justify" fo:line-height="115%"/>
    </style:style>
    <style:style style:name="T394_1" style:family="text">
      <style:text-properties fo:font-size="10pt" style:font-size-asian="10pt" style:font-name-complex="Arial" style:font-size-complex="10pt"/>
    </style:style>
    <style:style style:name="T394_2" style:family="text">
      <style:text-properties fo:font-size="10pt" style:font-size-asian="10pt" style:font-name-complex="Arial" style:font-size-complex="10pt"/>
    </style:style>
    <style:style style:name="T394_3" style:family="text">
      <style:text-properties fo:font-size="10pt" style:font-size-asian="10pt" style:font-name-complex="Arial" style:font-size-complex="10pt"/>
    </style:style>
    <style:style style:name="T394_4" style:family="text">
      <style:text-properties fo:font-size="10pt" style:font-size-asian="10pt" style:font-name-complex="Arial" style:font-size-complex="10pt"/>
    </style:style>
    <style:style style:name="T394_5" style:family="text">
      <style:text-properties fo:font-size="10pt" style:font-size-asian="10pt" style:font-name-complex="Arial" style:font-size-complex="10pt"/>
    </style:style>
    <style:style style:name="T394_6" style:family="text">
      <style:text-properties fo:font-size="10pt" style:font-size-asian="10pt" style:font-name-complex="Arial" style:font-size-complex="10pt"/>
    </style:style>
    <style:style style:name="T394_7" style:family="text">
      <style:text-properties fo:font-size="10pt" style:font-size-asian="10pt" style:font-name-complex="Arial" style:font-size-complex="10pt"/>
    </style:style>
    <style:style style:name="T394_8" style:family="text">
      <style:text-properties fo:font-size="10pt" style:font-size-asian="10pt" style:font-name-complex="Arial" style:font-size-complex="10pt"/>
    </style:style>
    <style:style style:name="T394_9" style:family="text">
      <style:text-properties fo:font-size="10pt" style:font-size-asian="10pt" style:font-name-complex="Arial" style:font-size-complex="10pt"/>
    </style:style>
    <style:style style:name="T394_10" style:family="text">
      <style:text-properties fo:font-size="10pt" style:font-size-asian="10pt" style:font-name-complex="Arial" style:font-size-complex="10pt"/>
    </style:style>
    <style:style style:name="T394_11" style:family="text">
      <style:text-properties fo:font-size="10pt" style:font-size-asian="10pt" style:font-name-complex="Arial" style:font-size-complex="10pt"/>
    </style:style>
    <style:style style:name="T394_12" style:family="text">
      <style:text-properties fo:font-size="10pt" style:font-size-asian="10pt" style:font-name-complex="Arial" style:font-size-complex="10pt"/>
    </style:style>
    <style:style style:name="T394_13" style:family="text">
      <style:text-properties fo:font-size="10pt" style:font-size-asian="10pt" style:font-name-complex="Arial" style:font-size-complex="10pt"/>
    </style:style>
    <style:style style:name="T394_14" style:family="text">
      <style:text-properties fo:font-size="10pt" style:font-size-asian="10pt" style:font-name-complex="Arial" style:font-size-complex="10pt"/>
    </style:style>
    <style:style style:name="P39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96" style:family="paragraph" style:parent-style-name="Normal">
      <style:paragraph-properties fo:text-align="justify" fo:line-height="115%"/>
    </style:style>
    <style:style style:name="T396_1" style:family="text">
      <style:text-properties fo:font-size="10pt" style:font-size-asian="10pt" style:font-name-complex="Arial" style:font-size-complex="10pt" fo:font-weight="bold" style:font-weight-asian="bold"/>
    </style:style>
    <style:style style:name="T396_2" style:family="text">
      <style:text-properties fo:font-size="10pt" style:font-size-asian="10pt" style:font-name-complex="Arial" style:font-size-complex="10pt" fo:font-weight="bold" style:font-weight-asian="bold"/>
    </style:style>
    <style:style style:name="T396_3" style:family="text">
      <style:text-properties fo:font-size="10pt" style:font-size-asian="10pt" style:font-name-complex="Arial" style:font-size-complex="10pt" fo:font-weight="bold" style:font-weight-asian="bold"/>
    </style:style>
    <style:style style:name="P397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398" style:family="paragraph" style:parent-style-name="Normal">
      <style:paragraph-properties fo:line-height="115%"/>
    </style:style>
    <style:style style:name="T398_1" style:family="text">
      <style:text-properties fo:font-size="10pt" style:font-size-asian="10pt" style:font-name-complex="Arial" style:font-size-complex="10pt"/>
    </style:style>
    <style:style style:name="T398_2" style:family="text">
      <style:text-properties fo:font-size="10pt" style:font-size-asian="10pt" style:font-name-complex="Arial" style:font-size-complex="10pt"/>
    </style:style>
    <style:style style:name="P39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0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01" style:family="paragraph" style:parent-style-name="Normal">
      <style:paragraph-properties fo:text-align="justify" fo:line-height="115%"/>
    </style:style>
    <style:style style:name="T40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2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0pt" style:font-size-asian="10pt" style:font-name-complex="Arial" style:font-size-complex="10pt" style:font-weight-complex="bold"/>
    </style:style>
    <style:style style:name="P403" style:family="paragraph" style:parent-style-name="Normal">
      <style:paragraph-properties fo:line-height="115%"/>
    </style:style>
    <style:style style:name="T4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T40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4_2" style:family="text">
      <style:text-properties fo:font-size="10pt" style:font-size-asian="10pt" style:font-name-complex="Arial" style:font-size-complex="10pt"/>
    </style:style>
    <style:style style:name="P405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T40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05_2" style:family="text">
      <style:text-properties fo:font-size="10pt" style:font-size-asian="10pt" style:font-name-complex="Arial" style:font-size-complex="10pt"/>
    </style:style>
    <style:style style:name="P406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6" style:family="table">
      <style:table-properties table:align="left" style:width="16.503cm" fo:margin-left="-0.259cm"/>
    </style:style>
    <style:style style:name="Column63" style:family="table-column">
      <style:table-column-properties style:column-width="3.013cm"/>
    </style:style>
    <style:style style:name="Column64" style:family="table-column">
      <style:table-column-properties style:column-width="1.087cm"/>
    </style:style>
    <style:style style:name="Column65" style:family="table-column">
      <style:table-column-properties style:column-width="1.653cm"/>
    </style:style>
    <style:style style:name="Column66" style:family="table-column">
      <style:table-column-properties style:column-width="5.791cm"/>
    </style:style>
    <style:style style:name="Column67" style:family="table-column">
      <style:table-column-properties style:column-width="4.96cm"/>
    </style:style>
    <style:style style:name="Row46" style:family="table-row">
      <style:table-row-properties style:min-row-height="0.863cm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15%" fo:margin-bottom="0cm"/>
    </style:style>
    <style:style style:name="T4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15%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7" style:family="table-row">
      <style:table-row-properties style:min-row-height="0.612cm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15%" fo:margin-bottom="0cm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15%" fo:margin-bottom="0cm"/>
    </style:style>
    <style:style style:name="T4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15%" fo:margin-bottom="0cm"/>
    </style:style>
    <style:style style:name="T4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15%" fo:margin-bottom="0cm"/>
    </style:style>
    <style:style style:name="T4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48" style:family="table-row">
      <style:table-row-properties style:min-row-height="0.609cm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15%" fo:margin-bottom="0cm"/>
    </style:style>
    <style:style style:name="T4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15%" fo:margin-bottom="0cm"/>
    </style:style>
    <style:style style:name="T4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15%" fo:margin-bottom="0cm"/>
    </style:style>
    <style:style style:name="T4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1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15%" fo:margin-bottom="0cm"/>
    </style:style>
    <style:style style:name="T4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17" style:family="paragraph" style:parent-style-name="Normal">
      <style:paragraph-properties fo:line-height="115%"/>
      <style:text-properties fo:font-size="10pt" style:font-size-asian="10pt" style:font-size-complex="11pt"/>
    </style:style>
    <style:style style:name="P418" style:family="paragraph" style:parent-style-name="Normal">
      <style:paragraph-properties fo:line-height="115%"/>
      <style:text-properties fo:font-size="10pt" style:font-size-asian="10pt" style:font-size-complex="11pt"/>
    </style:style>
    <style:style style:name="Table17" style:family="table">
      <style:table-properties table:align="left" style:width="16.494cm" fo:margin-left="0cm"/>
    </style:style>
    <style:style style:name="Column68" style:family="table-column">
      <style:table-column-properties style:column-width="3.461cm"/>
    </style:style>
    <style:style style:name="Column69" style:family="table-column">
      <style:table-column-properties style:column-width="5.041cm"/>
    </style:style>
    <style:style style:name="Column70" style:family="table-column">
      <style:table-column-properties style:column-width="7.992cm"/>
    </style:style>
    <style:style style:name="Row49" style:family="table-row">
      <style:table-row-properties style:min-row-height="0.482cm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15%" fo:margin-bottom="0cm"/>
    </style:style>
    <style:style style:name="T4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15%" fo:margin-bottom="0cm"/>
    </style:style>
    <style:style style:name="T4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15%" fo:margin-bottom="0cm"/>
    </style:style>
    <style:style style:name="T4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0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line-height="115%" fo:margin-bottom="0cm"/>
    </style:style>
    <style:style style:name="T4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15%" fo:margin-bottom="0cm"/>
    </style:style>
    <style:style style:name="T4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line-height="115%" fo:margin-bottom="0cm"/>
    </style:style>
    <style:style style:name="T4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26" style:family="paragraph" style:parent-style-name="Normal">
      <style:paragraph-properties fo:line-height="115%" fo:margin-bottom="0cm"/>
    </style:style>
    <style:style style:name="T4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28" style:family="paragraph" style:parent-style-name="Normal">
      <style:paragraph-properties fo:line-height="115%" fo:margin-bottom="0cm"/>
    </style:style>
    <style:style style:name="T4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29" style:family="paragraph" style:parent-style-name="Normal">
      <style:paragraph-properties fo:line-height="115%" fo:margin-bottom="0cm"/>
    </style:style>
    <style:style style:name="T4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30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1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15%" fo:margin-bottom="0cm"/>
    </style:style>
    <style:style style:name="T4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15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15%" fo:margin-bottom="0cm"/>
    </style:style>
    <style:style style:name="T4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3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3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34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35" style:family="paragraph" style:parent-style-name="Normal">
      <style:paragraph-properties fo:line-height="115%" fo:margin-bottom="0cm"/>
    </style:style>
    <style:style style:name="T4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5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7" style:family="paragraph" style:parent-style-name="Normal">
      <style:paragraph-properties fo:line-height="115%" fo:margin-bottom="0cm"/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3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39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40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2" style:family="paragraph" style:parent-style-name="Normal">
      <style:paragraph-properties fo:text-align="justify" fo:line-height="115%"/>
    </style:style>
    <style:style style:name="T4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44" style:family="paragraph" style:parent-style-name="Normal">
      <style:paragraph-properties fo:text-align="justify" fo:line-height="115%"/>
    </style:style>
    <style:style style:name="T444_1" style:family="text">
      <style:text-properties fo:font-size="10pt" style:font-size-asian="10pt" style:font-name-complex="Arial" style:font-size-complex="10pt"/>
    </style:style>
    <style:style style:name="T444_2" style:family="text">
      <style:text-properties fo:font-size="10pt" style:font-size-asian="10pt" style:font-name-complex="Arial" style:font-size-complex="10pt"/>
    </style:style>
    <style:style style:name="T444_3" style:family="text">
      <style:text-properties fo:font-size="10pt" style:font-size-asian="10pt" style:font-name-complex="Arial" style:font-size-complex="10pt"/>
    </style:style>
    <style:style style:name="P44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46" style:family="paragraph" style:parent-style-name="Normal">
      <style:paragraph-properties fo:text-align="justify" fo:line-height="115%"/>
    </style:style>
    <style:style style:name="T446_1" style:family="text">
      <style:text-properties fo:font-size="10pt" style:font-size-asian="10pt" style:font-name-complex="Arial" style:font-size-complex="10pt" style:font-weight-complex="bold"/>
    </style:style>
    <style:style style:name="T446_2" style:family="text">
      <style:text-properties fo:font-size="10pt" style:font-size-asian="10pt" style:font-name-complex="Arial" style:font-size-complex="10pt"/>
    </style:style>
    <style:style style:name="T446_3" style:family="text">
      <style:text-properties fo:font-size="10pt" style:font-size-asian="10pt" style:font-name-complex="Arial" style:font-size-complex="10pt"/>
    </style:style>
    <style:style style:name="T446_4" style:family="text">
      <style:text-properties fo:font-size="10pt" style:font-size-asian="10pt" style:font-name-complex="Arial" style:font-size-complex="10pt"/>
    </style:style>
    <style:style style:name="T446_5" style:family="text">
      <style:text-properties fo:font-size="10pt" style:font-size-asian="10pt" style:font-name-complex="Arial" style:font-size-complex="10pt" style:font-weight-complex="bold"/>
    </style:style>
    <style:style style:name="P44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48" style:family="paragraph" style:parent-style-name="Normal">
      <style:paragraph-properties fo:text-align="justify" fo:line-height="115%"/>
    </style:style>
    <style:style style:name="T448_1" style:family="text">
      <style:text-properties fo:font-size="10pt" style:font-size-asian="10pt" style:font-name-complex="Arial" style:font-size-complex="10pt"/>
    </style:style>
    <style:style style:name="T448_2" style:family="text">
      <style:text-properties fo:font-size="10pt" style:font-size-asian="10pt" style:font-name-complex="Arial" style:font-size-complex="10pt"/>
    </style:style>
    <style:style style:name="T448_3" style:family="text">
      <style:text-properties fo:font-size="10pt" style:font-size-asian="10pt" style:font-name-complex="Arial" style:font-size-complex="10pt"/>
    </style:style>
    <style:style style:name="P44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50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51" style:family="paragraph" style:parent-style-name="Normal">
      <style:paragraph-properties fo:text-align="justify" fo:line-height="115%"/>
    </style:style>
    <style:style style:name="T451_1" style:family="text">
      <style:text-properties fo:font-size="10pt" style:font-size-asian="10pt" style:font-name-complex="Arial" style:font-size-complex="10pt" fo:font-weight="bold" style:font-weight-asian="bold"/>
    </style:style>
    <style:style style:name="T451_2" style:family="text">
      <style:text-properties fo:font-size="10pt" style:font-size-asian="10pt" style:font-name-complex="Arial" style:font-size-complex="10pt" fo:font-weight="bold" style:font-weight-asian="bold"/>
    </style:style>
    <style:style style:name="T451_3" style:family="text">
      <style:text-properties fo:font-size="10pt" style:font-size-asian="10pt" style:font-name-complex="Arial" style:font-size-complex="10pt" fo:font-weight="bold" style:font-weight-asian="bold"/>
    </style:style>
    <style:style style:name="P452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53" style:family="paragraph" style:parent-style-name="Normal">
      <style:paragraph-properties fo:line-height="115%"/>
    </style:style>
    <style:style style:name="T453_1" style:family="text">
      <style:text-properties fo:font-size="10pt" style:font-size-asian="10pt" style:font-name-complex="Arial" style:font-size-complex="10pt"/>
    </style:style>
    <style:style style:name="T453_2" style:family="text">
      <style:text-properties fo:font-size="10pt" style:font-size-asian="10pt" style:font-name-complex="Arial" style:font-size-complex="10pt"/>
    </style:style>
    <style:style style:name="T453_3" style:family="text">
      <style:text-properties fo:font-size="10pt" style:font-size-asian="10pt" style:font-name-complex="Arial" style:font-size-complex="10pt"/>
    </style:style>
    <style:style style:name="T453_4" style:family="text">
      <style:text-properties fo:font-size="10pt" style:font-size-asian="10pt" style:font-name-complex="Arial" style:font-size-complex="10pt"/>
    </style:style>
    <style:style style:name="T453_5" style:family="text">
      <style:text-properties fo:font-size="10pt" style:font-size-asian="10pt" style:font-name-complex="Arial" style:font-size-complex="10pt" fo:language-asian="en" fo:country-asian="GB"/>
    </style:style>
    <style:style style:name="T453_6" style:family="text">
      <style:text-properties fo:font-size="10pt" style:font-size-asian="10pt" style:font-name-complex="Arial" style:font-size-complex="10pt"/>
    </style:style>
    <style:style style:name="P45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55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56" style:family="paragraph" style:parent-style-name="Normal">
      <style:paragraph-properties fo:text-align="justify" fo:line-height="115%"/>
    </style:style>
    <style:style style:name="T4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57" style:family="paragraph" style:parent-style-name="Normal">
      <style:paragraph-properties fo:line-height="115%"/>
      <style:text-properties fo:font-size="10pt" style:font-size-asian="10pt" style:font-size-complex="11pt"/>
    </style:style>
    <style:style style:name="P458" style:family="paragraph" style:parent-style-name="Normal">
      <style:paragraph-properties fo:line-height="115%"/>
    </style:style>
    <style:style style:name="T458_1" style:family="text">
      <style:text-properties fo:font-size="10pt" style:font-size-asian="10pt" style:font-size-complex="11pt"/>
    </style:style>
    <style:style style:name="P459" style:family="paragraph" style:parent-style-name="Normal">
      <style:paragraph-properties fo:line-height="115%"/>
    </style:style>
    <style:style style:name="T459_1" style:family="text">
      <style:text-properties fo:font-size="10pt" style:font-size-asian="10pt" style:font-size-complex="10pt"/>
    </style:style>
    <style:style style:name="P460" style:family="paragraph" style:parent-style-name="Normal">
      <style:paragraph-properties fo:line-height="115%"/>
      <style:text-properties fo:font-size="10pt" style:font-size-asian="10pt" style:font-size-complex="10pt"/>
    </style:style>
    <style:style style:name="P461" style:family="paragraph" style:parent-style-name="Normal">
      <style:paragraph-properties fo:line-height="115%"/>
    </style:style>
    <style:style style:name="T461_1" style:family="text">
      <style:text-properties fo:font-size="10pt" style:font-size-asian="10pt" style:font-size-complex="10pt"/>
    </style:style>
    <style:style style:name="T461_2" style:family="text">
      <style:text-properties fo:font-size="10pt" style:font-size-asian="10pt" style:font-size-complex="10pt"/>
    </style:style>
    <style:style style:name="T461_3" style:family="text">
      <style:text-properties fo:font-size="10pt" style:font-size-asian="10pt" style:font-size-complex="10pt"/>
    </style:style>
    <style:style style:name="T461_4" style:family="text">
      <style:text-properties fo:font-size="10pt" style:font-size-asian="10pt" style:font-size-complex="10pt"/>
    </style:style>
    <style:style style:name="T461_5" style:family="text">
      <style:text-properties fo:font-size="10pt" style:font-size-asian="10pt" style:font-size-complex="10pt"/>
    </style:style>
    <style:style style:name="T461_6" style:family="text">
      <style:text-properties fo:font-size="10pt" style:font-size-asian="10pt" style:font-size-complex="10pt"/>
    </style:style>
    <style:style style:name="T461_7" style:family="text">
      <style:text-properties fo:font-size="10pt" style:font-size-asian="10pt" style:font-size-complex="10pt"/>
    </style:style>
    <style:style style:name="P462" style:family="paragraph" style:parent-style-name="Normal">
      <style:paragraph-properties fo:line-height="115%"/>
      <style:text-properties fo:font-size="10pt" style:font-size-asian="10pt" style:font-size-complex="10pt"/>
    </style:style>
    <style:style style:name="P463" style:family="paragraph" style:parent-style-name="Normal">
      <style:paragraph-properties fo:line-height="115%"/>
    </style:style>
    <style:style style:name="T463_1" style:family="text">
      <style:text-properties fo:font-size="10pt" style:font-size-asian="10pt" style:font-size-complex="10pt"/>
    </style:style>
    <style:style style:name="T463_2" style:family="text">
      <style:text-properties fo:font-size="10pt" style:font-size-asian="10pt" style:font-size-complex="10pt"/>
    </style:style>
    <style:style style:name="T463_3" style:family="text">
      <style:text-properties fo:font-size="10pt" style:font-size-asian="10pt" style:font-size-complex="10pt"/>
    </style:style>
    <style:style style:name="P464" style:family="paragraph" style:parent-style-name="Normal">
      <style:paragraph-properties fo:line-height="115%"/>
      <style:text-properties fo:font-size="10pt" style:font-size-asian="10pt" style:font-size-complex="10pt"/>
    </style:style>
    <style:style style:name="P465" style:family="paragraph" style:parent-style-name="Normal">
      <style:paragraph-properties fo:line-height="115%"/>
      <style:text-properties fo:font-size="10pt" style:font-size-asian="10pt" style:font-size-complex="11pt"/>
    </style:style>
    <style:style style:name="P466" style:family="paragraph" style:parent-style-name="Normal">
      <style:paragraph-properties fo:line-height="115%"/>
      <style:text-properties fo:font-size="10pt" style:font-size-asian="10pt" style:font-size-complex="11pt"/>
    </style:style>
    <style:style style:name="P467" style:family="paragraph" style:parent-style-name="Heading_20_2">
      <style:paragraph-properties fo:break-before="page" fo:background-color="#dbe5f1" fo:line-height="115%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67_1" style:family="text">
      <style:text-properties fo:font-style="normal" style:font-style-asian="normal" fo:font-size="10pt" style:font-size-asian="10pt" style:font-name-complex="Arial" style:font-size-complex="10pt"/>
    </style:style>
    <style:style style:name="P46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P469" style:family="paragraph" style:parent-style-name="Normal">
      <style:paragraph-properties fo:line-height="115%"/>
    </style:style>
    <style:style style:name="T469_1" style:family="text">
      <style:text-properties fo:font-size="10pt" style:font-size-asian="10pt" style:font-name-complex="Arial" style:font-size-complex="10pt"/>
    </style:style>
    <style:style style:name="T469_2" style:family="text">
      <style:text-properties fo:font-size="10pt" style:font-size-asian="10pt" style:font-name-complex="Arial" style:font-size-complex="10pt"/>
    </style:style>
    <style:style style:name="T469_3" style:family="text">
      <style:text-properties fo:font-size="10pt" style:font-size-asian="10pt" style:font-name-complex="Arial" style:font-size-complex="10pt"/>
    </style:style>
    <style:style style:name="T469_4" style:family="text">
      <style:text-properties fo:font-size="10pt" style:font-size-asian="10pt" style:font-name-complex="Arial" style:font-size-complex="10pt"/>
    </style:style>
    <style:style style:name="T469_5" style:family="text">
      <style:text-properties fo:font-size="10pt" style:font-size-asian="10pt" style:font-name-complex="Arial" style:font-size-complex="10pt"/>
    </style:style>
    <style:style style:name="T469_6" style:family="text">
      <style:text-properties fo:font-size="10pt" style:font-size-asian="10pt" style:font-name-complex="Arial" style:font-size-complex="10pt"/>
    </style:style>
    <style:style style:name="T469_7" style:family="text">
      <style:text-properties fo:font-size="10pt" style:font-size-asian="10pt" style:font-name-complex="Arial" style:font-size-complex="10pt"/>
    </style:style>
    <style:style style:name="T469_8" style:family="text">
      <style:text-properties fo:font-size="10pt" style:font-size-asian="10pt" style:font-name-complex="Arial" style:font-size-complex="10pt"/>
    </style:style>
    <style:style style:name="T469_9" style:family="text">
      <style:text-properties fo:font-size="10pt" style:font-size-asian="10pt" style:font-name-complex="Arial" style:font-size-complex="10pt"/>
    </style:style>
    <style:style style:name="T469_10" style:family="text">
      <style:text-properties fo:font-size="10pt" style:font-size-asian="10pt" style:font-name-complex="Arial" style:font-size-complex="10pt"/>
    </style:style>
    <style:style style:name="T469_11" style:family="text">
      <style:text-properties fo:font-size="10pt" style:font-size-asian="10pt" style:font-name-complex="Arial" style:font-size-complex="10pt"/>
    </style:style>
    <style:style style:name="T469_12" style:family="text">
      <style:text-properties fo:font-size="10pt" style:font-size-asian="10pt" style:font-name-complex="Arial" style:font-size-complex="10pt"/>
    </style:style>
    <style:style style:name="T469_13" style:family="text">
      <style:text-properties fo:font-size="10pt" style:font-size-asian="10pt" style:font-name-complex="Arial" style:font-size-complex="10pt"/>
    </style:style>
    <style:style style:name="P470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471" style:family="paragraph" style:parent-style-name="Normal">
      <style:paragraph-properties fo:line-height="115%"/>
    </style:style>
    <style:style style:name="T471_1" style:family="text">
      <style:text-properties fo:font-size="10pt" style:font-size-asian="10pt" style:font-name-complex="Arial" style:font-size-complex="10pt" style:font-weight-complex="bold"/>
    </style:style>
    <style:style style:name="T471_2" style:family="text">
      <style:text-properties fo:font-size="10pt" style:font-size-asian="10pt" style:font-name-complex="Arial" style:font-size-complex="10pt" style:font-weight-complex="bold"/>
    </style:style>
    <style:style style:name="T471_3" style:family="text">
      <style:text-properties fo:font-size="10pt" style:font-size-asian="10pt" style:font-name-complex="Arial" style:font-size-complex="10pt" style:font-weight-complex="bold"/>
    </style:style>
    <style:style style:name="P472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473" style:family="paragraph" style:parent-style-name="Normal">
      <style:paragraph-properties fo:line-height="115%"/>
    </style:style>
    <style:style style:name="T473_1" style:family="text">
      <style:text-properties fo:font-size="10pt" style:font-size-asian="10pt" style:font-name-complex="Arial" style:font-size-complex="10pt"/>
    </style:style>
    <style:style style:name="T473_2" style:family="text">
      <style:text-properties fo:font-size="10pt" style:font-size-asian="10pt" style:font-name-complex="Arial" style:font-size-complex="10pt"/>
    </style:style>
    <style:style style:name="T473_3" style:family="text">
      <style:text-properties fo:font-size="10pt" style:font-size-asian="10pt" style:font-name-complex="Arial" style:font-size-complex="10pt"/>
    </style:style>
    <style:style style:name="P474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475" style:family="paragraph" style:parent-style-name="Normal">
      <style:paragraph-properties fo:line-height="115%"/>
    </style:style>
    <style:style style:name="T475_1" style:family="text">
      <style:text-properties fo:font-size="10pt" style:font-size-asian="10pt" style:font-name-complex="Arial" style:font-size-complex="10pt" style:font-weight-complex="bold"/>
    </style:style>
    <style:style style:name="T475_2" style:family="text">
      <style:text-properties fo:font-size="10pt" style:font-size-asian="10pt" style:font-name-complex="Arial" style:font-size-complex="10pt" style:font-weight-complex="bold"/>
    </style:style>
    <style:style style:name="T475_3" style:family="text">
      <style:text-properties fo:font-size="10pt" style:font-size-asian="10pt" style:font-name-complex="Arial" style:font-size-complex="10pt" style:font-weight-complex="bold"/>
    </style:style>
    <style:style style:name="T475_4" style:family="text">
      <style:text-properties fo:font-size="10pt" style:font-size-asian="10pt" style:font-name-complex="Arial" style:font-size-complex="10pt" style:font-weight-complex="bold"/>
    </style:style>
    <style:style style:name="T475_5" style:family="text">
      <style:text-properties fo:font-size="10pt" style:font-size-asian="10pt" style:font-name-complex="Arial" style:font-size-complex="10pt" style:font-weight-complex="bold"/>
    </style:style>
    <style:style style:name="T475_6" style:family="text">
      <style:text-properties fo:font-size="10pt" style:font-size-asian="10pt" style:font-name-complex="Arial" style:font-size-complex="10pt" style:font-weight-complex="bold"/>
    </style:style>
    <style:style style:name="T475_7" style:family="text">
      <style:text-properties fo:font-size="10pt" style:font-size-asian="10pt" style:font-name-complex="Arial" style:font-size-complex="10pt" style:font-weight-complex="bold"/>
    </style:style>
    <style:style style:name="P476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477" style:family="paragraph" style:parent-style-name="Normal">
      <style:paragraph-properties fo:line-height="115%"/>
    </style:style>
    <style:style style:name="T477_1" style:family="text">
      <style:text-properties fo:font-size="10pt" style:font-size-asian="10pt" style:font-name-complex="Arial" style:font-size-complex="10pt"/>
    </style:style>
    <style:style style:name="T477_2" style:family="text">
      <style:text-properties fo:font-size="10pt" style:font-size-asian="10pt" style:font-name-complex="Arial" style:font-size-complex="10pt"/>
    </style:style>
    <style:style style:name="T477_3" style:family="text">
      <style:text-properties fo:font-size="10pt" style:font-size-asian="10pt" style:font-name-complex="Arial" style:font-size-complex="10pt"/>
    </style:style>
    <style:style style:name="T477_4" style:family="text">
      <style:text-properties fo:font-size="10pt" style:font-size-asian="10pt" style:font-name-complex="Arial" style:font-size-complex="10pt"/>
    </style:style>
    <style:style style:name="T477_5" style:family="text">
      <style:text-properties fo:font-size="10pt" style:font-size-asian="10pt" style:font-name-complex="Arial" style:font-size-complex="10pt"/>
    </style:style>
    <style:style style:name="T477_6" style:family="text">
      <style:text-properties fo:font-size="10pt" style:font-size-asian="10pt" style:font-name-complex="Arial" style:font-size-complex="10pt"/>
    </style:style>
    <style:style style:name="T477_7" style:family="text">
      <style:text-properties fo:font-size="10pt" style:font-size-asian="10pt" style:font-name-complex="Arial" style:font-size-complex="10pt"/>
    </style:style>
    <style:style style:name="T477_8" style:family="text">
      <style:text-properties fo:font-size="10pt" style:font-size-asian="10pt" style:font-name-complex="Arial" style:font-size-complex="10pt"/>
    </style:style>
    <style:style style:name="T477_9" style:family="text">
      <style:text-properties fo:font-size="10pt" style:font-size-asian="10pt" style:font-name-complex="Arial" style:font-size-complex="10pt"/>
    </style:style>
    <style:style style:name="T477_10" style:family="text">
      <style:text-properties fo:font-size="10pt" style:font-size-asian="10pt" style:font-name-complex="Arial" style:font-size-complex="10pt"/>
    </style:style>
    <style:style style:name="T477_11" style:family="text">
      <style:text-properties fo:font-size="10pt" style:font-size-asian="10pt" style:font-name-complex="Arial" style:font-size-complex="10pt"/>
    </style:style>
    <style:style style:name="T477_12" style:family="text">
      <style:text-properties fo:font-size="10pt" style:font-size-asian="10pt" style:font-name-complex="Arial" style:font-size-complex="10pt"/>
    </style:style>
    <style:style style:name="T477_13" style:family="text">
      <style:text-properties fo:font-size="10pt" style:font-size-asian="10pt" style:font-name-complex="Arial" style:font-size-complex="10pt"/>
    </style:style>
    <style:style style:name="T477_14" style:family="text">
      <style:text-properties fo:font-size="10pt" style:font-size-asian="10pt" style:font-name-complex="Arial" style:font-size-complex="10pt"/>
    </style:style>
    <style:style style:name="T477_15" style:family="text">
      <style:text-properties fo:font-size="10pt" style:font-size-asian="10pt" style:font-name-complex="Arial" style:font-size-complex="10pt"/>
    </style:style>
    <style:style style:name="T477_16" style:family="text">
      <style:text-properties fo:font-size="10pt" style:font-size-asian="10pt" style:font-name-complex="Arial" style:font-size-complex="10pt"/>
    </style:style>
    <style:style style:name="T477_17" style:family="text">
      <style:text-properties fo:font-size="10pt" style:font-size-asian="10pt" style:font-name-complex="Arial" style:font-size-complex="10pt"/>
    </style:style>
    <style:style style:name="T477_18" style:family="text">
      <style:text-properties fo:font-size="10pt" style:font-size-asian="10pt" style:font-name-complex="Arial" style:font-size-complex="10pt"/>
    </style:style>
    <style:style style:name="T477_19" style:family="text">
      <style:text-properties fo:font-size="10pt" style:font-size-asian="10pt" style:font-name-complex="Arial" style:font-size-complex="10pt"/>
    </style:style>
    <style:style style:name="T477_20" style:family="text">
      <style:text-properties fo:font-size="10pt" style:font-size-asian="10pt" style:font-name-complex="Arial" style:font-size-complex="10pt"/>
    </style:style>
    <style:style style:name="T477_21" style:family="text">
      <style:text-properties fo:font-size="10pt" style:font-size-asian="10pt" style:font-name-complex="Arial" style:font-size-complex="10pt"/>
    </style:style>
    <style:style style:name="T477_22" style:family="text">
      <style:text-properties fo:font-size="10pt" style:font-size-asian="10pt" style:font-name-complex="Arial" style:font-size-complex="10pt"/>
    </style:style>
    <style:style style:name="T477_23" style:family="text">
      <style:text-properties fo:font-size="10pt" style:font-size-asian="10pt" style:font-name-complex="Arial" style:font-size-complex="10pt"/>
    </style:style>
    <style:style style:name="T477_24" style:family="text">
      <style:text-properties fo:font-size="10pt" style:font-size-asian="10pt" style:font-name-complex="Arial" style:font-size-complex="10pt"/>
    </style:style>
    <style:style style:name="T477_25" style:family="text">
      <style:text-properties fo:font-size="10pt" style:font-size-asian="10pt" style:font-name-complex="Arial" style:font-size-complex="10pt"/>
    </style:style>
    <style:style style:name="T477_26" style:family="text">
      <style:text-properties fo:font-size="10pt" style:font-size-asian="10pt" style:font-name-complex="Arial" style:font-size-complex="10pt"/>
    </style:style>
    <style:style style:name="P478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479" style:family="paragraph" style:parent-style-name="Normal">
      <style:paragraph-properties fo:line-height="115%"/>
      <style:text-properties fo:font-size="10pt" style:font-size-asian="10pt" style:font-name-complex="Arial" style:font-size-complex="10pt" fo:language-asian="en" fo:country-asian="GB" style:font-weight-complex="bold"/>
    </style:style>
    <style:style style:name="P480" style:family="paragraph" style:parent-style-name="Normal">
      <style:paragraph-properties fo:line-height="115%"/>
      <style:text-properties fo:font-size="10pt" style:font-size-asian="10pt" style:font-size-complex="11pt"/>
    </style:style>
    <style:style style:name="P481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2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3" style:family="paragraph" style:parent-style-name="Normal">
      <style:paragraph-properties fo:line-height="115%"/>
    </style:style>
    <style:style style:name="T48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3_2" style:family="text">
      <style:text-properties fo:font-size="10pt" style:font-size-asian="10pt" style:font-name-complex="Arial" style:font-size-complex="10pt"/>
    </style:style>
    <style:style style:name="P48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85" style:family="paragraph" style:parent-style-name="Normal">
      <style:paragraph-properties fo:line-height="115%"/>
    </style:style>
    <style:style style:name="T485_1" style:family="text">
      <style:text-properties fo:font-size="10pt" style:font-size-asian="10pt" style:font-name-complex="Arial" style:font-size-complex="10pt"/>
    </style:style>
    <style:style style:name="T48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5_3" style:family="text">
      <style:text-properties fo:font-size="10pt" style:font-size-asian="10pt" style:font-name-complex="Arial" style:font-size-complex="10pt"/>
    </style:style>
    <style:style style:name="T485_4" style:family="text">
      <style:text-properties fo:font-size="10pt" style:font-size-asian="10pt" style:font-name-complex="Arial" style:font-size-complex="10pt"/>
    </style:style>
    <style:style style:name="T485_5" style:family="text">
      <style:text-properties fo:font-size="10pt" style:font-size-asian="10pt" style:font-name-complex="Arial" style:font-size-complex="10pt"/>
    </style:style>
    <style:style style:name="T485_6" style:family="text">
      <style:text-properties fo:font-size="10pt" style:font-size-asian="10pt" style:font-name-complex="Arial" style:font-size-complex="10pt"/>
    </style:style>
    <style:style style:name="T485_7" style:family="text">
      <style:text-properties fo:font-size="10pt" style:font-size-asian="10pt" style:font-name-complex="Arial" style:font-size-complex="10pt"/>
    </style:style>
    <style:style style:name="P486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87" style:family="paragraph" style:parent-style-name="Normal">
      <style:paragraph-properties fo:line-height="115%"/>
    </style:style>
    <style:style style:name="T487_1" style:family="text">
      <style:text-properties fo:font-size="10pt" style:font-size-asian="10pt" style:font-name-complex="Arial" style:font-size-complex="10pt"/>
    </style:style>
    <style:style style:name="P48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48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490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0_1" style:family="text">
      <style:text-properties fo:font-size="10pt" style:font-size-asian="10pt" style:font-name-complex="Arial" style:font-size-complex="10pt" fo:font-weight="bold" style:font-weight-asian="bold"/>
    </style:style>
    <style:style style:name="T490_2" style:family="text">
      <style:text-properties fo:font-size="10pt" style:font-size-asian="10pt" style:font-name-complex="Arial" style:font-size-complex="10pt" fo:font-weight="bold" style:font-weight-asian="bold"/>
    </style:style>
    <style:style style:name="P491" style:family="paragraph" style:parent-style-name="List_20_Paragraph">
      <style:paragraph-properties fo:line-height="115%" fo:margin-bottom="0cm"/>
      <style:text-properties fo:font-size="10pt" style:font-size-asian="10pt"/>
    </style:style>
    <style:style style:name="P492" style:family="paragraph" style:parent-style-name="Normal">
      <style:paragraph-properties fo:text-align="justify" fo:line-height="115%"/>
    </style:style>
    <style:style style:name="T492_1" style:family="text">
      <style:text-properties fo:font-size="10pt" style:font-size-asian="10pt" style:font-name-complex="Arial" style:font-size-complex="10pt"/>
    </style:style>
    <style:style style:name="T492_2" style:family="text">
      <style:text-properties fo:font-size="10pt" style:font-size-asian="10pt" style:font-name-complex="Arial" style:font-size-complex="10pt"/>
    </style:style>
    <style:style style:name="T492_3" style:family="text">
      <style:text-properties fo:font-size="10pt" style:font-size-asian="10pt" style:font-name-complex="Arial" style:font-size-complex="10pt"/>
    </style:style>
    <style:style style:name="P493" style:family="paragraph" style:parent-style-name="List_20_Paragraph">
      <style:paragraph-properties fo:line-height="115%" fo:margin-bottom="0cm"/>
      <style:text-properties fo:font-size="10pt" style:font-size-asian="10pt" style:font-name-complex="Arial"/>
    </style:style>
    <style:style style:name="P494" style:family="paragraph" style:parent-style-name="Normal">
      <style:paragraph-properties fo:text-align="justify" fo:line-height="115%"/>
    </style:style>
    <style:style style:name="T494_1" style:family="text">
      <style:text-properties fo:font-size="10pt" style:font-size-asian="10pt" style:font-name-complex="Arial" style:font-size-complex="10pt"/>
    </style:style>
    <style:style style:name="P49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496" style:family="paragraph" style:parent-style-name="Normal">
      <style:paragraph-properties fo:line-height="115%"/>
    </style:style>
    <style:style style:name="T496_1" style:family="text">
      <style:text-properties fo:font-size="10pt" style:font-size-asian="10pt" style:font-name-complex="Arial" style:font-size-complex="10pt"/>
    </style:style>
    <style:style style:name="T496_2" style:family="text">
      <style:text-properties fo:font-size="10pt" style:font-size-asian="10pt" style:font-name-complex="Arial" style:font-size-complex="10pt"/>
    </style:style>
    <style:style style:name="T496_3" style:family="text">
      <style:text-properties fo:font-size="10pt" style:font-size-asian="10pt" style:font-name-complex="Arial" style:font-size-complex="10pt"/>
    </style:style>
    <style:style style:name="T496_4" style:family="text">
      <style:text-properties fo:font-size="10pt" style:font-size-asian="10pt" style:font-name-complex="Arial" style:font-size-complex="10pt"/>
    </style:style>
    <style:style style:name="T496_5" style:family="text">
      <style:text-properties fo:font-size="10pt" style:font-size-asian="10pt" style:font-name-complex="Arial" style:font-size-complex="10pt"/>
    </style:style>
    <style:style style:name="P497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498" style:family="paragraph" style:parent-style-name="Normal">
      <style:paragraph-properties fo:line-height="115%"/>
    </style:style>
    <style:style style:name="T498_1" style:family="text">
      <style:text-properties fo:font-size="10pt" style:font-size-asian="10pt" style:font-name-complex="Arial" style:font-size-complex="10pt"/>
    </style:style>
    <style:style style:name="P49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500" style:family="paragraph" style:parent-style-name="Normal">
      <style:paragraph-properties fo:line-height="115%"/>
    </style:style>
    <style:style style:name="T500_1" style:family="text">
      <style:text-properties fo:font-size="10pt" style:font-size-asian="10pt" style:font-name-complex="Arial" style:font-size-complex="10pt"/>
    </style:style>
    <style:style style:name="T500_2" style:family="text">
      <style:text-properties fo:font-size="10pt" style:font-size-asian="10pt" style:font-name-complex="Arial" style:font-size-complex="10pt"/>
    </style:style>
    <style:style style:name="T500_3" style:family="text">
      <style:text-properties fo:font-size="10pt" style:font-size-asian="10pt" style:font-name-complex="Arial" style:font-size-complex="10pt"/>
    </style:style>
    <style:style style:name="T500_4" style:family="text">
      <style:text-properties fo:font-size="10pt" style:font-size-asian="10pt" style:font-name-complex="Arial" style:font-size-complex="10pt"/>
    </style:style>
    <style:style style:name="T500_5" style:family="text">
      <style:text-properties fo:font-size="10pt" style:font-size-asian="10pt" style:font-name-complex="Arial" style:font-size-complex="10pt"/>
    </style:style>
    <style:style style:name="T500_6" style:family="text">
      <style:text-properties fo:font-size="10pt" style:font-size-asian="10pt" style:font-name-complex="Arial" style:font-size-complex="10pt"/>
    </style:style>
    <style:style style:name="T500_7" style:family="text">
      <style:text-properties fo:font-size="10pt" style:font-size-asian="10pt" style:font-name-complex="Arial" style:font-size-complex="10pt"/>
    </style:style>
    <style:style style:name="T500_8" style:family="text">
      <style:text-properties fo:font-size="10pt" style:font-size-asian="10pt" style:font-name-complex="Arial" style:font-size-complex="10pt"/>
    </style:style>
    <style:style style:name="T500_9" style:family="text">
      <style:text-properties fo:font-size="10pt" style:font-size-asian="10pt" style:font-name-complex="Arial" style:font-size-complex="10pt"/>
    </style:style>
    <style:style style:name="T500_10" style:family="text">
      <style:text-properties fo:font-size="10pt" style:font-size-asian="10pt" style:font-name-complex="Arial" style:font-size-complex="10pt"/>
    </style:style>
    <style:style style:name="T500_11" style:family="text">
      <style:text-properties fo:font-size="10pt" style:font-size-asian="10pt" style:font-name-complex="Arial" style:font-size-complex="10pt"/>
    </style:style>
    <style:style style:name="T500_12" style:family="text">
      <style:text-properties fo:font-size="10pt" style:font-size-asian="10pt" style:font-name-complex="Arial" style:font-size-complex="10pt"/>
    </style:style>
    <style:style style:name="P501" style:family="paragraph" style:parent-style-name="Normal">
      <style:paragraph-properties fo:line-height="115%"/>
      <style:text-properties fo:font-size="10pt" style:font-size-asian="10pt"/>
    </style:style>
    <style:style style:name="P502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02_1" style:family="text">
      <style:text-properties fo:font-size="10pt" style:font-size-asian="10pt" style:font-name-complex="Arial" style:font-size-complex="10pt" fo:font-weight="bold" style:font-weight-asian="bold"/>
    </style:style>
    <style:style style:name="P503" style:family="paragraph" style:parent-style-name="Normal">
      <style:paragraph-properties fo:line-height="115%"/>
      <style:text-properties fo:font-size="10pt" style:font-size-asian="10pt" style:font-size-complex="11pt"/>
    </style:style>
    <style:style style:name="P504" style:family="paragraph" style:parent-style-name="Normal">
      <style:paragraph-properties fo:text-align="justify" fo:line-height="115%"/>
    </style:style>
    <style:style style:name="T504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505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506" style:family="paragraph" style:parent-style-name="Normal">
      <style:paragraph-properties fo:text-align="justify" fo:line-height="115%"/>
    </style:style>
    <style:style style:name="T506_1" style:family="text">
      <style:text-properties fo:font-size="10pt" style:font-size-asian="10pt" style:font-name-complex="Arial" style:font-size-complex="10pt"/>
    </style:style>
    <style:style style:name="T506_2" style:family="text">
      <style:text-properties fo:font-size="10pt" style:font-size-asian="10pt" style:font-name-complex="Arial" style:font-size-complex="10pt"/>
    </style:style>
    <style:style style:name="T506_3" style:family="text">
      <style:text-properties fo:font-size="10pt" style:font-size-asian="10pt" style:font-name-complex="Arial" style:font-size-complex="10pt"/>
    </style:style>
    <style:style style:name="T506_4" style:family="text">
      <style:text-properties fo:font-size="10pt" style:font-size-asian="10pt" style:font-name-complex="Arial" style:font-size-complex="10pt"/>
    </style:style>
    <style:style style:name="P50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508" style:family="paragraph" style:parent-style-name="Normal">
      <style:paragraph-properties fo:text-align="justify" fo:line-height="115%"/>
    </style:style>
    <style:style style:name="T508_1" style:family="text">
      <style:text-properties fo:font-size="10pt" style:font-size-asian="10pt" style:font-name-complex="Arial" style:font-size-complex="10pt"/>
    </style:style>
    <style:style style:name="T508_2" style:family="text">
      <style:text-properties fo:font-size="10pt" style:font-size-asian="10pt" style:font-name-complex="Arial" style:font-size-complex="10pt"/>
    </style:style>
    <style:style style:name="T508_3" style:family="text">
      <style:text-properties fo:font-size="10pt" style:font-size-asian="10pt" style:font-name-complex="Arial" style:font-size-complex="10pt"/>
    </style:style>
    <style:style style:name="P50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510" style:family="paragraph" style:parent-style-name="Normal">
      <style:paragraph-properties fo:text-align="justify" fo:line-height="115%"/>
    </style:style>
    <style:style style:name="T510_1" style:family="text">
      <style:text-properties fo:font-size="10pt" style:font-size-asian="10pt" style:font-name-complex="Arial" style:font-size-complex="10pt"/>
    </style:style>
    <style:style style:name="T510_2" style:family="text">
      <style:text-properties fo:font-size="10pt" style:font-size-asian="10pt" style:font-name-complex="Arial" style:font-size-complex="10pt"/>
    </style:style>
    <style:style style:name="T510_3" style:family="text">
      <style:text-properties fo:font-size="10pt" style:font-size-asian="10pt" style:font-name-complex="Arial" style:font-size-complex="10pt"/>
    </style:style>
    <style:style style:name="T510_4" style:family="text">
      <style:text-properties fo:font-size="10pt" style:font-size-asian="10pt" style:font-name-complex="Arial" style:font-size-complex="10pt"/>
    </style:style>
    <style:style style:name="T510_5" style:family="text">
      <style:text-properties fo:font-size="10pt" style:font-size-asian="10pt" style:font-name-complex="Arial" style:font-size-complex="10pt"/>
    </style:style>
    <style:style style:name="T510_6" style:family="text">
      <style:text-properties fo:font-size="10pt" style:font-size-asian="10pt" style:font-name-complex="Arial" style:font-size-complex="10pt"/>
    </style:style>
    <style:style style:name="T510_7" style:family="text">
      <style:text-properties fo:font-size="10pt" style:font-size-asian="10pt" style:font-name-complex="Arial" style:font-size-complex="10pt"/>
    </style:style>
    <style:style style:name="T510_8" style:family="text">
      <style:text-properties fo:font-size="10pt" style:font-size-asian="10pt" style:font-name-complex="Arial" style:font-size-complex="10pt"/>
    </style:style>
    <style:style style:name="T510_9" style:family="text">
      <style:text-properties fo:font-size="10pt" style:font-size-asian="10pt" style:font-name-complex="Arial" style:font-size-complex="10pt"/>
    </style:style>
    <style:style style:name="T510_10" style:family="text">
      <style:text-properties fo:font-size="10pt" style:font-size-asian="10pt" style:font-name-complex="Arial" style:font-size-complex="10pt"/>
    </style:style>
    <style:style style:name="T510_11" style:family="text">
      <style:text-properties fo:font-size="10pt" style:font-size-asian="10pt" style:font-name-complex="Arial" style:font-size-complex="10pt"/>
    </style:style>
    <style:style style:name="T510_12" style:family="text">
      <style:text-properties fo:font-size="10pt" style:font-size-asian="10pt" style:font-name-complex="Arial" style:font-size-complex="10pt"/>
    </style:style>
    <style:style style:name="T510_13" style:family="text">
      <style:text-properties fo:font-size="10pt" style:font-size-asian="10pt" style:font-name-complex="Arial" style:font-size-complex="10pt"/>
    </style:style>
    <style:style style:name="T510_14" style:family="text">
      <style:text-properties fo:font-size="10pt" style:font-size-asian="10pt" style:font-name-complex="Arial" style:font-size-complex="10pt"/>
    </style:style>
    <style:style style:name="P51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512" style:family="paragraph" style:parent-style-name="Annotation_20_text">
      <style:paragraph-properties fo:text-align="justify" fo:line-height="115%"/>
    </style:style>
    <style:style style:name="T512_1" style:family="text">
      <style:text-properties fo:color="#000000" style:font-name-complex="Arial" fo:font-weight="bold" style:font-weight-asian="bold" style:font-weight-complex="bold"/>
    </style:style>
    <style:style style:name="P513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514" style:family="paragraph" style:parent-style-name="Annotation_20_text">
      <style:paragraph-properties fo:text-align="justify" fo:line-height="115%"/>
    </style:style>
    <style:style style:name="T514_1" style:family="text">
      <style:text-properties fo:color="#000000" style:font-name-complex="Arial"/>
    </style:style>
    <style:style style:name="T514_2" style:family="text">
      <style:text-properties fo:color="#000000" style:font-name-complex="Arial"/>
    </style:style>
    <style:style style:name="T514_3" style:family="text">
      <style:text-properties fo:color="#000000" style:font-name-complex="Arial"/>
    </style:style>
    <style:style style:name="P515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516" style:family="paragraph" style:parent-style-name="Annotation_20_text">
      <style:paragraph-properties fo:text-align="justify" fo:line-height="115%"/>
    </style:style>
    <style:style style:name="T516_1" style:family="text">
      <style:text-properties fo:color="#000000" style:font-name-complex="Arial"/>
    </style:style>
    <style:style style:name="T516_2" style:family="text">
      <style:text-properties fo:color="#000000" style:font-name-complex="Arial"/>
    </style:style>
    <style:style style:name="T516_3" style:family="text">
      <style:text-properties fo:color="#000000" style:font-name-complex="Arial"/>
    </style:style>
    <style:style style:name="T516_4" style:family="text">
      <style:text-properties fo:color="#000000" style:font-name-complex="Arial"/>
    </style:style>
    <style:style style:name="T516_5" style:family="text">
      <style:text-properties fo:color="#000000" style:font-name-complex="Arial"/>
    </style:style>
    <style:style style:name="T516_6" style:family="text">
      <style:text-properties fo:color="#000000" style:font-name-complex="Arial"/>
    </style:style>
    <style:style style:name="T516_7" style:family="text">
      <style:text-properties fo:color="#000000" style:font-name-complex="Arial"/>
    </style:style>
    <style:style style:name="P517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518" style:family="paragraph" style:parent-style-name="Annotation_20_text">
      <style:paragraph-properties fo:text-align="justify" fo:line-height="115%"/>
    </style:style>
    <style:style style:name="T518_1" style:family="text">
      <style:text-properties fo:color="#000000" style:font-name-complex="Arial"/>
    </style:style>
    <style:style style:name="T518_2" style:family="text">
      <style:text-properties fo:color="#000000" style:font-name-complex="Arial"/>
    </style:style>
    <style:style style:name="T518_3" style:family="text">
      <style:text-properties fo:color="#000000" style:font-name-complex="Arial"/>
    </style:style>
    <style:style style:name="P519" style:family="paragraph" style:parent-style-name="Annotation_20_text">
      <style:paragraph-properties fo:text-align="justify" fo:line-height="115%"/>
      <style:text-properties fo:color="#000000" style:font-name-complex="Arial"/>
    </style:style>
    <style:style style:name="P520" style:family="paragraph" style:parent-style-name="Annotation_20_text">
      <style:paragraph-properties fo:text-align="justify" fo:line-height="115%"/>
    </style:style>
    <style:style style:name="T520_1" style:family="text">
      <style:text-properties fo:color="#000000" style:font-name-complex="Arial" fo:font-weight="bold" style:font-weight-asian="bold" style:font-weight-complex="bold"/>
    </style:style>
    <style:style style:name="P521" style:family="paragraph" style:parent-style-name="Normal">
      <style:paragraph-properties fo:line-height="115%"/>
      <style:text-properties fo:font-size="10pt" style:font-size-asian="10pt" style:font-size-complex="11pt"/>
    </style:style>
    <style:style style:name="P522" style:family="paragraph" style:parent-style-name="Normal">
      <style:paragraph-properties fo:line-height="115%"/>
    </style:style>
    <style:style style:name="T522_1" style:family="text">
      <style:text-properties fo:font-size="10pt" style:font-size-asian="10pt" style:font-size-complex="11pt"/>
    </style:style>
    <style:style style:name="P523" style:family="paragraph" style:parent-style-name="Normal">
      <style:paragraph-properties fo:line-height="115%"/>
      <style:text-properties fo:font-size="10pt" style:font-size-asian="10pt" style:font-size-complex="11pt"/>
    </style:style>
    <style:style style:name="P52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Table18" style:family="table">
      <style:table-properties table:align="left" style:width="16.252cm" fo:margin-left="-0.009cm"/>
    </style:style>
    <style:style style:name="Column71" style:family="table-column">
      <style:table-column-properties style:column-width="4.251cm"/>
    </style:style>
    <style:style style:name="Column72" style:family="table-column">
      <style:table-column-properties style:column-width="4cm"/>
    </style:style>
    <style:style style:name="Column73" style:family="table-column">
      <style:table-column-properties style:column-width="3.501cm"/>
    </style:style>
    <style:style style:name="Column74" style:family="table-column">
      <style:table-column-properties style:column-width="4.5cm"/>
    </style:style>
    <style:style style:name="Row52" style:family="table-row"/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15%" fo:margin-bottom="0cm"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15%" fo:margin-bottom="0cm"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15%" fo:margin-bottom="0cm"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15%" fo:margin-bottom="0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29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530" style:family="paragraph" style:parent-style-name="Normal">
      <style:paragraph-properties fo:line-height="115%"/>
    </style:style>
    <style:style style:name="T530_1" style:family="text">
      <style:text-properties fo:font-size="10pt" style:font-size-asian="10pt" style:font-name-complex="Arial" style:font-size-complex="10pt"/>
    </style:style>
  </office:automatic-styles>
  <office:body>
    <office:text>
      <text:h text:style-name="P1" text:outline-level="2"><text:span text:style-name="T1_1"><text:s text:c="4"/></text:span><text:span text:style-name="T1_2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Development<text:s/>of<text:s/></text:span><text:span text:style-name="T3_3">Mahagi</text:span><text:span text:style-name="T3_4"><text:s/>One<text:s/>Stop<text:s/>Border<text:s/>Post<text:s/>and<text:s/>customs<text:s/>process<text:s/>and<text:s/>procedures<text:s/>in<text:s/>DRC<text:s/>-<text:s/>TMEA<text:s/>Strategy<text:s/>3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13</text:span><text:span text:style-name="T4_3">,</text:span><text:span text:style-name="T4_4">422</text:span><text:span text:style-name="T4_5">,400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07</text:span><text:span text:style-name="T5_5">/08/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:</text:span><text:span text:style-name="T6_3"><text:s/></text:span><text:span text:style-name="T6_4">[</text:span><text:span text:style-name="T6_5">AMP<text:s/>ID#]</text:span><text:span text:style-name="T6_6"><text:s/>400200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07/05/2024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3</text:span><text:span text:style-name="T9_5">0</text:span><text:span text:style-name="T9_6">/0</text:span><text:span text:style-name="T9_7">9</text:span><text:span text:style-name="T9_8">/202</text:span><text:span text:style-name="T9_9">6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4/2025</text:span></text:p>
          </table:table-cell>
          <table:table-cell table:style-name="Cell9">
            <text:p text:style-name="P14"><text:span text:style-name="T14_1">2025/2026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B</text:span></text:p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Overall<text:s/>programme<text:s/>risk<text:s/>rating</text:span></text:p>
          </table:table-cell>
          <table:table-cell table:style-name="Cell26">
            <text:p text:style-name="P31"><text:span text:style-name="T31_1">Majo</text:span><text:span text:style-name="T31_2">r</text:span></text:p>
          </table:table-cell>
          <table:table-cell table:style-name="Cell27">
            <text:p text:style-name="P32"><text:span text:style-name="T32_1">Major</text:span></text:p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/text:span><text:span text:style-name="T40_2"><text:s/>Link<text:s/>to<text:s/>Business<text:s/>Case:<text:s/></text:span></text:p>
          </table:table-cell>
          <table:table-cell table:style-name="Cell35">
            <text:p text:style-name="P41"><text:span text:style-name="T41_1">https://iati.fcdo.gov.uk/iati_documents/D0006850.odt</text:span></text:p>
          </table:table-cell>
        </table:table-row>
        <table:table-row table:style-name="Row8">
          <table:table-cell table:style-name="Cell36">
            <text:p text:style-name="P42"><text:span text:style-name="T42_1">DevTracker</text:span><text:span text:style-name="T42_2"><text:s/>Link<text:s/>to<text:s/>results<text:s/>framework:<text:s/></text:span></text:p>
          </table:table-cell>
          <table:table-cell table:style-name="Cell37">
            <text:p text:style-name="P43"><text:span text:style-name="T43_1"><text:a xlink:type="simple" xlink:href="https://iati.fcdo.gov.uk/iati_documents/D0006851.odt"><text:span text:style-name="T43_2">https://iati.fcdo.gov.uk/iati_documents/D0006851.odt</text:span></text:a></text:span></text:p>
            <text:p text:style-name="P44"/>
          </table:table-cell>
        </table:table-row>
      </table:table>
      <text:p text:style-name="P45"/>
      <text:p text:style-name="P46"/>
      <text:p text:style-name="P47"><text:span text:style-name="T47_1">A.<text:s/>SUMMARY<text:s/>AND<text:s/>OVERVIEW<text:s/></text:span></text:p>
      <text:p text:style-name="P48"/>
      <text:p text:style-name="P49"><text:span text:style-name="T49_1">Description<text:s/>of<text:s/>programme<text:s/></text:span><text:span text:style-name="T49_2"><text:s/></text:span></text:p>
      <text:p text:style-name="P50"/>
      <text:p text:style-name="P51"><text:span text:style-name="T51_1">The<text:s/>FCDO-funded<text:s/>Trade<text:s/>Facilitation<text:s/>Programme<text:s/>is<text:s/>implemented<text:s/>by<text:s/></text:span><text:span text:style-name="T51_2">TradeMark</text:span><text:span text:style-name="T51_3"><text:s/>Africa<text:s/>(TMA)<text:s/>in<text:s/>partnership<text:s/>with<text:s/>the<text:s/>Government<text:s/>of<text:s/>the<text:s/>Democratic<text:s/>Republic<text:s/>of<text:s/>the<text:s/>Congo<text:s/>(DRC),<text:s/>regional<text:s/>organisations<text:s/>and<text:s/>private<text:s/>sector<text:s/>stakeholders.<text:s/>The<text:s/>programme<text:s/>forms<text:s/>part<text:s/>of<text:s/>FCDO's<text:s/>continued<text:s/>support<text:s/>to<text:s/>trade<text:s/>facilitation<text:s/>and<text:s/>regional<text:s/>integration<text:s/>in<text:s/>the<text:s/>DRC<text:s/>and<text:s/>builds<text:s/>on<text:s/>the<text:s/>investments<text:s/>and<text:s/>results<text:s/>achieved<text:s/>under<text:s/>the<text:s/>previous<text:s/>programme<text:s/>phase<text:s/>(FY2024/25).</text:span></text:p>
      <text:p text:style-name="P52"><text:span text:style-name="T52_1"><text:s/></text:span></text:p>
      <text:p text:style-name="P53"><text:span text:style-name="T53_1">The<text:s/>programme<text:s/>supports<text:s/>the<text:s/>Government<text:s/>of<text:s/>the<text:s/>DRC<text:s/>to<text:s/>improve<text:s/>trade<text:s/>systems,<text:s/>modernise<text:s/>border<text:s/>management<text:s/>and<text:s/>implement<text:s/>trade<text:s/>facilitation<text:s/>reforms.<text:s/>It<text:s/>contributes<text:s/>to<text:s/>implementation<text:s/>of<text:s/>the<text:s/>WTO<text:s/>Trade<text:s/>Facilitation<text:s/>Agreement<text:s/>(TFA),<text:s/>the<text:s/>African<text:s/>Continental<text:s/>Free<text:s/>Trade<text:s/>Area<text:s/>(AfCFTA)<text:s/>and<text:s/>the<text:s/>East<text:s/>African<text:s/>Community<text:s/>(EAC)<text:s/>integration<text:s/>agenda,<text:s/>while<text:s/>promoting<text:s/>greater<text:s/>participation<text:s/>of<text:s/>women,<text:s/>youth<text:s/>and<text:s/>small-scale<text:s/>cross-border<text:s/>traders<text:s/>in<text:s/>formal<text:s/>trade.</text:span></text:p>
      <text:p text:style-name="P54"><text:span text:style-name="T54_1"><text:s/></text:span></text:p>
      <text:p text:style-name="P55"><text:span text:style-name="T55_1">During<text:s/>FY2025/26,<text:s/>the<text:s/>programme<text:s/>focused<text:s/>on<text:s/>four<text:s/>complementary<text:s/>areas:</text:span></text:p>
      <text:list text:style-name="LS25" xml:id="list0">
        <text:list-item>
          <text:p text:style-name="P56"><text:span text:style-name="T56_1">Improving<text:s/>border<text:s/>infrastructure<text:s/>and<text:s/>integrated<text:s/>border<text:s/>management,<text:s/>including<text:s/>continued<text:s/>implementation<text:s/>of<text:s/></text:span><text:span text:style-name="T56_2">Mahagi</text:span><text:span text:style-name="T56_3"><text:s/>One<text:s/>Stop<text:s/>Border<text:s/>Post<text:s/></text:span><text:span text:style-name="T56_4">(OSBP)</text:span><text:span text:style-name="T56_5"><text:s/></text:span><text:span text:style-name="T56_6">and<text:s/>installation<text:s/>of<text:s/>small<text:s/>cargo<text:s/>scanners<text:s/>and<text:s/>supporting<text:s/>network<text:s/>infrastructure.</text:span></text:p>
        </text:list-item>
        <text:list-item>
          <text:p text:style-name="P57"><text:span text:style-name="T57_1">Improving<text:s/>regional<text:s/>trade<text:s/>connectivity<text:s/>through<text:s/>strategic<text:s/>assessments<text:s/>and<text:s/>feasibility<text:s/>studies<text:s/>for<text:s/>the<text:s/>Port<text:s/>of<text:s/></text:span><text:span text:style-name="T57_2">Kasenyi</text:span><text:span text:style-name="T57_3"><text:s/>and<text:s/>the<text:s/>Matadi–Kinshasa<text:s/>Trade<text:s/>Corridor.</text:span></text:p>
        </text:list-item>
        <text:list-item>
          <text:p text:style-name="P58"><text:span text:style-name="T58_1">Modernising<text:s/>customs<text:s/>and<text:s/>trade<text:s/>systems<text:s/>through<text:s/>ECTS,<text:s/>ASYPM,<text:s/>SEGUCE,<text:s/>the<text:s/>Trade<text:s/>Information<text:s/>Portal<text:s/>(TIP),<text:s/>the<text:s/>DGDA<text:s/>Data<text:s/>Centre<text:s/>and<text:s/>the<text:s/></text:span><text:span text:style-name="T58_2">iZando</text:span><text:span text:style-name="T58_3"><text:s/>digital<text:s/>marketplace.</text:span></text:p>
        </text:list-item>
        <text:list-item>
          <text:p text:style-name="P59"><text:span text:style-name="T59_1">Supporting<text:s/>trade<text:s/>policy<text:s/>implementation,<text:s/>institutional<text:s/>coordination<text:s/>and<text:s/>inclusive<text:s/>trade<text:s/>through<text:s/>the<text:s/>National<text:s/>Trade<text:s/>Facilitation<text:s/>Committee,<text:s/>WTO<text:s/>TFA<text:s/>and<text:s/>AfCFTA<text:s/>implementation,<text:s/>and<text:s/>initiatives<text:s/>supporting<text:s/>women<text:s/>and<text:s/>small-scale<text:s/>cross-border<text:s/>traders.</text:span></text:p>
        </text:list-item>
      </text:list>
      <text:p text:style-name="P60"/>
      <text:p text:style-name="P61"><text:span text:style-name="T61_1">The<text:s/>programme<text:s/>combines<text:s/>policy<text:s/>support,<text:s/>digital<text:s/>trade<text:s/>solutions,<text:s/>institutional<text:s/>coordination<text:s/>and<text:s/>targeted<text:s/>infrastructure<text:s/>investments<text:s/>to<text:s/>support<text:s/>implementation<text:s/>of<text:s/>trade<text:s/>facilitation<text:s/>reforms<text:s/>in<text:s/>the<text:s/>DRC.</text:span></text:p>
      <text:p text:style-name="P62"/>
      <text:p text:style-name="P63"><text:span text:style-name="T63_1">These<text:s/>outcomes<text:s/>are<text:s/>long</text:span><text:span text:style-name="T63_2">-</text:span><text:span text:style-name="T63_3">term</text:span><text:span text:style-name="T63_4"><text:s/>and<text:s/>will<text:s/>not<text:s/>be<text:s/>fully<text:s/>measurable<text:s/>until<text:s/>2027</text:span></text:p>
      <text:p text:style-name="P64"/>
      <text:p text:style-name="P65"/>
      <text:p text:style-name="P66"/>
      <text:p text:style-name="P67"><text:span text:style-name="T67_1">Summary<text:s/>supporting<text:s/>narrative<text:s/>for<text:s/>the<text:s/>overall<text:s/>score<text:s/>in<text:s/>this<text:s/>review<text:s/></text:span></text:p>
      <text:p text:style-name="P68"/>
      <text:p text:style-name="P69"><text:span text:style-name="T69_1">The<text:s/>Programme<text:s/>scores<text:s/>a<text:s/>B<text:s/>for<text:s/>2025/2026</text:span><text:span text:style-name="T69_2">,<text:s/>as<text:s/>it<text:s/>moderately<text:s/>did<text:s/>not<text:s/>meet<text:s/>expectations.</text:span></text:p>
      <text:p text:style-name="P70"/>
      <text:p text:style-name="P71"><text:span text:style-name="T71_1">The<text:s/>programme<text:s/>made<text:s/>good<text:s/>progress<text:s/>across<text:s/>most<text:s/>planned<text:s/>outputs<text:s/>despite<text:s/>operating<text:s/>in<text:s/>a<text:s/>challenging<text:s/>implementation<text:s/>environment.<text:s/>Major<text:s/>technical<text:s/>deliverables<text:s/>included<text:s/>completion<text:s/>of<text:s/>ASYPM<text:s/>Phase<text:s/>I,<text:s/>enhancement<text:s/>of<text:s/>the<text:s/>Trade<text:s/>Information<text:s/>Portal,<text:s/>completion<text:s/>of<text:s/>the<text:s/>SEGUCE<text:s/>Business<text:s/>Process<text:s/>Review,<text:s/>expansion<text:s/>of<text:s/>ECTS<text:s/>through<text:s/>delivery<text:s/>of<text:s/>electronic<text:s/>seals<text:s/>and<text:s/>monitoring<text:s/>centre<text:s/>infrastructure,<text:s/>rollout<text:s/>of<text:s/>the<text:s/></text:span><text:span text:style-name="T71_2">iZando</text:span><text:span text:style-name="T71_3"><text:s/>digital<text:s/>marketplace,<text:s/>completion<text:s/>of<text:s/>the<text:s/>Port<text:s/>of<text:s/></text:span><text:span text:style-name="T71_4">Kasenyi</text:span><text:span text:style-name="T71_5"><text:s/>and<text:s/>Matadi–Kinshasa<text:s/>Trade<text:s/>Corridor<text:s/>studies,<text:s/>and<text:s/>continued<text:s/>implementation<text:s/>of<text:s/></text:span><text:span text:style-name="T71_6">Mahagi</text:span><text:span text:style-name="T71_7"><text:s/></text:span><text:span text:style-name="T71_8">O</text:span><text:span text:style-name="T71_9">SBP</text:span><text:span text:style-name="T71_10">,<text:s/>including<text:s/>installation<text:s/>of<text:s/>small<text:s/>cargo<text:s/>scanners<text:s/>and<text:s/>supporting<text:s/>network<text:s/>infrastructure.</text:span></text:p>
      <text:p text:style-name="P72"><text:span text:style-name="T72_1"><text:s/></text:span></text:p>
      <text:p text:style-name="P73"><text:span text:style-name="T73_1">The<text:s/>programme<text:s/>also<text:s/>supported<text:s/>implementation<text:s/>of<text:s/>key<text:s/>trade<text:s/>facilitation<text:s/>reforms<text:s/>through<text:s/>the<text:s/>National<text:s/>Trade<text:s/>Facilitation<text:s/>Committee,<text:s/>advanced<text:s/>implementation<text:s/>of<text:s/>WTO<text:s/>Trade<text:s/>Facilitation<text:s/>Agreement<text:s/>commitments,<text:s/>supported<text:s/>preparations<text:s/>for<text:s/>AfCFTA<text:s/>implementation,<text:s/>and<text:s/>continued<text:s/>work<text:s/>with<text:s/>women<text:s/>and<text:s/>small-scale<text:s/>cross-border<text:s/>traders.</text:span></text:p>
      <text:p text:style-name="P74"><text:span text:style-name="T74_1"><text:s/></text:span></text:p>
      <text:p text:style-name="P75"><text:span text:style-name="T75_1">The<text:s/>factors<text:s/>that<text:s/>had<text:s/>the<text:s/>greatest<text:s/>influence<text:s/>on<text:s/>programme<text:s/>performance<text:s/>were<text:s/>concentrated<text:s/>in<text:s/>two<text:s/>workstreams.<text:s/>Operational<text:s/>deployment,<text:s/>training<text:s/>and<text:s/>commissioning<text:s/>of<text:s/>ECTS<text:s/></text:span><text:span text:style-name="T75_2">w</text:span><text:span text:style-name="T75_3">as</text:span><text:span text:style-name="T75_4"><text:s/></text:span><text:span text:style-name="T75_5">delayed<text:s/>by<text:s/></text:span><text:span text:style-name="T75_6">first,<text:s/>a<text:s/>change<text:s/>in<text:s/>how<text:s/>this<text:s/>would<text:s/>be<text:s/>delivered<text:s/>and<text:s/>then<text:s/>second,</text:span><text:span text:style-name="T75_7"><text:s/></text:span><text:span text:style-name="T75_8">the<text:s/>Ebola<text:s/>outbreak<text:s/>in<text:s/></text:span><text:span text:style-name="T75_9">Ituri</text:span><text:span text:style-name="T75_10"><text:s/>which<text:s/></text:span><text:span text:style-name="T75_11">meant<text:s/>planned<text:s/>training<text:s/>for<text:s/>roll<text:s/>out<text:s/>could<text:s/>not<text:s/>take<text:s/>place</text:span><text:span text:style-name="T75_12">.</text:span><text:span text:style-name="T75_13"><text:s/>The<text:s/>second<text:s/>was<text:s/>the<text:s/>AfCFTA<text:s/>capacity-building<text:s/>programme,<text:s/>where<text:s/>implementation<text:s/>was<text:s/>interrupted<text:s/>following<text:s/></text:span><text:span text:style-name="T75_14">operational<text:s/>disruptions</text:span><text:span text:style-name="T75_15"><text:s/></text:span><text:span text:style-name="T75_16">in<text:s/>Kinshasa</text:span><text:span text:style-name="T75_17">.<text:s/>In<text:s/>addition,<text:s/></text:span><text:span text:style-name="T75_18">unrest<text:s/>in<text:s/>the<text:s/></text:span><text:span text:style-name="T75_19">M</text:span><text:span text:style-name="T75_20">iddle<text:s/></text:span><text:span text:style-name="T75_21">East<text:s/></text:span><text:span text:style-name="T75_22">affected<text:s/>international<text:s/>freight<text:s/>and<text:s/>delayed<text:s/>delivery<text:s/>of<text:s/>specialised<text:s/>ICT<text:s/>equipment<text:s/>required<text:s/>for<text:s/>some<text:s/>programme<text:s/>activities.<text:s/>While<text:s/>these<text:s/>events<text:s/>delayed<text:s/>implementation<text:s/>of<text:s/>a<text:s/>limited<text:s/>number<text:s/>of<text:s/>activities,<text:s/></text:span><text:span text:style-name="T75_23">several</text:span><text:span text:style-name="T75_24"><text:s/>programme<text:s/>outputs<text:s/>were<text:s/>delivered<text:s/>as<text:s/>planned.</text:span></text:p>
      <text:p text:style-name="P76"><text:span text:style-name="T76_1"><text:s/></text:span></text:p>
      <text:p text:style-name="P77"><text:span text:style-name="T77_1">Overall,<text:s/>the<text:s/>programme<text:s/>maintained<text:s/>effective<text:s/>collaboration<text:s/>with<text:s/>Government<text:s/>and<text:s/>regional<text:s/>partners<text:s/>and<text:s/>completed<text:s/>most<text:s/>of<text:s/>the<text:s/>technical<text:s/>work<text:s/>planned<text:s/>for<text:s/>the<text:s/>review<text:s/>period.<text:s/>The<text:s/>evidence<text:s/>presented<text:s/>in<text:s/>this<text:s/>review<text:s/>demonstrates<text:s/>substantial<text:s/>progress<text:s/>across<text:s/>the<text:s/>wider<text:s/>programme<text:s/>and<text:s/>shows<text:s/>that<text:s/>the<text:s/>principal<text:s/>implementation<text:s/>challenges<text:s/>were<text:s/>confined<text:s/>to<text:s/>a<text:s/>limited<text:s/>number<text:s/>of<text:s/>workstreams<text:s/>affected<text:s/>by<text:s/>exceptional<text:s/>external<text:s/>events.</text:span><text:span text:style-name="T77_2"><text:s/></text:span></text:p>
      <text:p text:style-name="P78"/>
      <text:p text:style-name="P79"><text:span text:style-name="T79_1">Major<text:s/>lessons<text:s/>and<text:s/>recommendations<text:s/>for<text:s/>the<text:s/>year<text:s/>ahead<text:s/></text:span></text:p>
      <text:p text:style-name="P80"/>
      <text:list text:style-name="LS24" xml:id="list4">
        <text:list-item>
          <text:p text:style-name="P81"><text:span text:style-name="T81_1">The<text:s/>volatile<text:s/>DRC<text:s/>context<text:s/>means<text:s/>swift<text:s/>progress<text:s/>is<text:s/>needed<text:s/>while<text:s/>there<text:s/>is<text:s/>a<text:s/>window<text:s/>of<text:s/>opportunity.<text:s/>It<text:s/>is<text:s/>arguable<text:s/></text:span><text:span text:style-name="T81_2">the<text:s/></text:span><text:span text:style-name="T81_3">Electronic<text:s/>Cargo<text:s/>Tracking<text:s/>could<text:s/>have<text:s/>been<text:s/>implemented<text:s/>successfully<text:s/>earlier.<text:s/></text:span></text:p>
        </text:list-item>
      </text:list>
      <text:p text:style-name="P82"/>
      <text:list text:style-name="LS24" xml:id="list5" text:continue-list="list4">
        <text:list-item>
          <text:p text:style-name="P83"><text:span text:style-name="T83_1">To<text:s/>properly</text:span><text:span text:style-name="T83_2"><text:s/>take<text:s/>advantage<text:s/>of<text:s/>the<text:s/>window<text:s/>o</text:span><text:span text:style-name="T83_3">f<text:s/>opportunity,<text:s/>the<text:s/>programme<text:s/>needs<text:s/>to<text:s/>better<text:s/>understand<text:s/>the<text:s/>political<text:s/>context.<text:s/></text:span><text:span text:style-name="T83_4">The<text:s/>programme<text:s/>team<text:s/>will<text:s/>work<text:s/>with<text:s/>TMA<text:s/>to<text:s/>ensure<text:s/>the<text:s/>realities<text:s/>of<text:s/>the<text:s/>political<text:s/>context<text:s/>are<text:s/>better<text:s/>understood<text:s/>in<text:s/>their<text:s/>planning.</text:span><text:span text:style-name="T83_5"><text:s/>A<text:s/>failure<text:s/>to<text:s/>understand<text:s/>this<text:s/>caused<text:s/>issues<text:s/>in<text:s/>delivering<text:s/>elements<text:s/>of<text:s/>the<text:s/>programme.</text:span><text:span text:style-name="T83_6"><text:s/>TMA’s<text:s/>local<text:s/>engagement<text:s/>will<text:s/>also<text:s/>be<text:s/>enhanced<text:s/>by<text:s/>a<text:s/>new<text:s/>DRC-based<text:s/>Country<text:s/>Director.</text:span></text:p>
        </text:list-item>
      </text:list>
      <text:p text:style-name="P84"/>
      <text:list text:style-name="LS24" xml:id="list6" text:continue-list="list4">
        <text:list-item>
          <text:p text:style-name="P85"><text:span text:style-name="T85_1">Timelines<text:s/>were<text:s/>too<text:s/>optimistic<text:s/>given<text:s/>the<text:s/>operating<text:s/>environment</text:span><text:span text:style-name="T85_2">.<text:s text:c="2"/>The<text:s/></text:span><text:span text:style-name="T85_3">project<text:s/>faced<text:s/>delays<text:s/>and<text:s/>outputs<text:s/></text:span><text:span text:style-name="T85_4">were<text:s/></text:span><text:span text:style-name="T85_5">not<text:s/>delivered</text:span><text:span text:style-name="T85_6">.<text:s/></text:span><text:span text:style-name="T85_7">The<text:s/></text:span><text:span text:style-name="T85_8">Programme<text:s/>team<text:s/></text:span><text:span text:style-name="T85_9">will</text:span><text:span text:style-name="T85_10"><text:s/>work<text:s/>with<text:s/>TMA<text:s/>to<text:s/>challenge<text:s/>deadlines<text:s/>and<text:s/></text:span><text:span text:style-name="T85_11">costings<text:s/></text:span><text:span text:style-name="T85_12">to<text:s/></text:span><text:span text:style-name="T85_13">remove<text:s/>optimism<text:s/></text:span><text:span text:style-name="T85_14">bias</text:span><text:span text:style-name="T85_15">,<text:s/>an</text:span><text:span text:style-name="T85_16">d</text:span><text:span text:style-name="T85_17"><text:s/>also<text:s/>allow<text:s/>for<text:s/>slippage.<text:s/></text:span><text:span text:style-name="T85_18"><text:s/>Ongoing<text:s/>monitoring<text:s/>and<text:s/>engagement<text:s/>by<text:s/>the<text:s/>Embassy<text:s/>programme<text:s/>team<text:s/>will<text:s/>be<text:s/>essential<text:s/>to<text:s/>manage<text:s/>residual<text:s/>risks,<text:s/>support<text:s/>delivery<text:s/>of<text:s/>outstanding<text:s/>activities,<text:s/>and<text:s/>ensure<text:s/>the<text:s/>programme<text:s/>achieves<text:s/>its<text:s/>intended<text:s/>results.</text:span></text:p>
        </text:list-item>
      </text:list>
      <text:p text:style-name="P86"/>
      <text:list text:style-name="LS24" xml:id="list7" text:continue-list="list4">
        <text:list-item>
          <text:p text:style-name="P87"><text:span text:style-name="T87_1">At<text:s/>times<text:s/>the<text:s/>programme<text:s/>became<text:s/>too<text:s/>focused<text:s/>on<text:s/>delivering<text:s/>the<text:s/>output<text:s/>rather<text:s/>than<text:s/>on<text:s/>how<text:s/>the<text:s/>output<text:s/>would<text:s/>deliver<text:s/>the<text:s/>outcome.<text:s/></text:span><text:span text:style-name="T87_2">The<text:s/></text:span><text:span text:style-name="T87_3">Programme<text:s/>team<text:s/>to<text:s/>work<text:s/>with<text:s/>TMA<text:s/>to<text:s/>incorporate<text:s/>outputs<text:s/>into<text:s/>government<text:s/>planning,<text:s/>processes<text:s/>and<text:s/>activity.</text:span></text:p>
        </text:list-item>
      </text:list>
      <text:h text:style-name="P88" text:outline-level="2"><text:span text:style-name="T88_1">B:<text:s/>THEORY<text:s/>OF<text:s/>CHANGE<text:s/>AND<text:s/>PROGRESS<text:s/>TOWARDS<text:s/>OUTCOMES<text:s/></text:span></text:h>
      <text:p text:style-name="P89"/>
      <text:p text:style-name="P90"><text:span text:style-name="T90_1">The<text:s/></text:span><text:span text:style-name="T90_2">programme</text:span><text:span text:style-name="T90_3">has</text:span><text:span text:style-name="T90_4"><text:s/>made<text:s/>progress<text:s/>towards</text:span><text:span text:style-name="T90_5"><text:s/>achiev</text:span><text:span text:style-name="T90_6">ing</text:span><text:span text:style-name="T90_7"><text:s/>its<text:s/>outcomes,<text:s/>with<text:s/>strong<text:s/>progress<text:s/>in<text:s/>customs<text:s/>modernisation,<text:s/>digital<text:s/>trade<text:s/>systems,<text:s/>trade<text:s/>information<text:s/>transparency,<text:s/>and<text:s/>support<text:s/>to<text:s/>women<text:s/>traders.<text:s/>Key<text:s/>achievements<text:s/>include<text:s/>operationalisation<text:s/>of<text:s/></text:span><text:span text:style-name="T90_8">the<text:s/>ASYC</text:span><text:span text:style-name="T90_9">UDA<text:s/>System<text:s/>for<text:s/>Performance<text:s/>Management<text:s/>(</text:span><text:span text:style-name="T90_10">ASYPM</text:span><text:span text:style-name="T90_11">)</text:span><text:span text:style-name="T90_12">,<text:s/>rollout<text:s/>of<text:s/>the<text:s/>Trade<text:s/>Information<text:s/>Portal,<text:s/>adoption<text:s/>of<text:s/>the<text:s/></text:span><text:span text:style-name="T90_13">iZANDO</text:span><text:span text:style-name="T90_14"><text:s/>platform<text:s/>by<text:s/>over<text:s/>3,000<text:s/>users,<text:s/>and<text:s/>significant<text:s/>progress<text:s/>on<text:s/>ECTS<text:s/>infrastructure<text:s/>and<text:s/>trade<text:s/>facilitation<text:s/>reforms.<text:s/>However,<text:s/>the<text:s/>programme<text:s/>is<text:s/>off<text:s/>track<text:s/>in<text:s/>some<text:s/>areas,<text:s/>with<text:s/>full<text:s/>ECTS<text:s/>deployment,<text:s/>AfCFTA<text:s/>training<text:s/>and<text:s/>some<text:s/></text:span><text:span text:style-name="T90_15">Mahagi</text:span><text:span text:style-name="T90_16"><text:s/>OSBP<text:s/>infrastructure<text:s/>activities<text:s/>delayed<text:s/>by<text:s/>security<text:s/>incidents,<text:s/>approval<text:s/>processes,<text:s/>and<text:s/>operational<text:s/>constraints.<text:s/>The<text:s/>planned<text:s/>Customs<text:s/>Data<text:s/>Centre<text:s/>upgrade<text:s/>will<text:s/>also<text:s/>not<text:s/>be<text:s/>delivered</text:span><text:span text:style-name="T90_17">,</text:span><text:span text:style-name="T90_18"><text:s/>and<text:s/>its<text:s/>budget<text:s/>has<text:s/>been<text:s/>reallocated<text:s/>to<text:s/>other<text:s/>priority<text:s/>activities.<text:s/></text:span><text:span text:style-name="T90_19">The<text:s/>next<text:s/>period<text:s/>will<text:s/>focus<text:s/>on</text:span><text:span text:style-name="T90_20"><text:s/>ensuring<text:s/>either<text:s/>completion<text:s/>of<text:s/>outstanding<text:s/>activity<text:s/>or<text:s/>ensuring<text:s/>a<text:s/>pathway<text:s/>to<text:s/>effective<text:s/>implementation<text:s/>when<text:s/>conditions<text:s/>allow.<text:s/>The<text:s/>areas<text:s/>of<text:s/>focus<text:s/>are</text:span><text:span text:style-name="T90_21"><text:s/>completing<text:s/>and<text:s/>operationalising<text:s/>ECTS,<text:s/>finalising<text:s/>pending<text:s/>infrastructure<text:s/>and<text:s/>equipment<text:s/>installations,<text:s/>validating<text:s/>key<text:s/>studies<text:s/>and<text:s/>reforms,<text:s/>and<text:s/>strengthening<text:s/>institutional<text:s/>ownership<text:s/>to<text:s/>sustain<text:s/>results<text:s/>beyond<text:s/>programme<text:s/>closure.</text:span></text:p>
      <text:p text:style-name="P91"/>
      <text:p text:style-name="P92"><text:span text:style-name="T92_1">The<text:s/>programme<text:s/>should<text:s/>continue<text:s/>through<text:s/>its<text:s/>planned<text:s/>completion<text:s/>period<text:s/>because<text:s/>it<text:s/>is<text:s/>delivering<text:s/>significant<text:s/>results<text:s/>despite<text:s/>a<text:s/>difficult<text:s/>operating<text:s/>environment.<text:s/></text:span><text:span text:style-name="T92_2">Several</text:span><text:span text:style-name="T92_3"><text:s/>outputs<text:s/>are<text:s/>either<text:s/>completed<text:s/>or<text:s/>nearing<text:s/>completion,<text:s/>implementation<text:s/>momentum<text:s/>has<text:s/>recovered<text:s/>following<text:s/>disruptions,<text:s/>and<text:s/></text:span><text:span text:style-name="T92_4">9</text:span><text:span text:style-name="T92_5">1</text:span><text:span text:style-name="T92_6">+</text:span><text:span text:style-name="T92_7">%</text:span><text:span text:style-name="T92_8"><text:s/>of<text:s/>the<text:s/>budget<text:s/></text:span><text:span text:style-name="T92_9">utilised</text:span><text:span text:style-name="T92_10"><text:s/>or<text:s/>committed</text:span><text:span text:style-name="T92_11"><text:s/>to<text:s/>activities<text:s/>that<text:s/></text:span><text:span text:style-name="T92_12">were<text:s/>set<text:s/>to<text:s/></text:span><text:span text:style-name="T92_13">deliver<text:s/></text:span><text:span text:style-name="T92_14">results</text:span><text:span text:style-name="T92_15"><text:s/>by<text:s/>June<text:s/>2026</text:span><text:span text:style-name="T92_16">.</text:span><text:span text:style-name="T92_17"><text:s/>The<text:s/>programme<text:s/>also<text:s/>aligns<text:s/>strongly<text:s/>with<text:s/>wider<text:s/>FCDO<text:s/>objectives<text:s/></text:span><text:span text:style-name="T92_18">as<text:s/>it<text:s/>improves<text:s/>DRC’s<text:s/>resilience<text:s/></text:span><text:span text:style-name="T92_19">by</text:span><text:span text:style-name="T92_20">improving</text:span><text:span text:style-name="T92_21"><text:s/>trade<text:s/>efficiency,<text:s/>customs<text:s/>performance,<text:s/>regional<text:s/>integration,<text:s/>and<text:s/></text:span><text:span text:style-name="T92_22">enables<text:s/>more<text:s/></text:span><text:span text:style-name="T92_23">economic<text:s/>opportunities<text:s/>for<text:s/>women<text:s/>and<text:s/>small-scale<text:s/>traders.<text:s/>Completing<text:s/>the<text:s/>remaining<text:s/>activities<text:s/>will<text:s/>maximise<text:s/>the<text:s/>value<text:s/>of<text:s/>investments<text:s/>already<text:s/>made<text:s/>and<text:s/>help<text:s/>ensure<text:s/>that<text:s/>key<text:s/>systems<text:s/>and<text:s/>reforms<text:s/>become<text:s/>fully<text:s/>operational<text:s/>and<text:s/>sustainable.</text:span></text:p>
      <text:p text:style-name="P93"/>
      <text:p text:style-name="P94"/>
      <text:h text:style-name="P95" text:outline-level="2"><text:span text:style-name="T95_1">C.<text:s/>DETAILED<text:s/>OUTPUT<text:s/>SCORING</text:span><text:span text:style-name="T95_2"><text:s/></text:span></text:h>
      <text:p text:style-name="P96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row table:style-name="Row9">
          <table:table-cell table:style-name="Cell38">
            <text:p text:style-name="P97"><text:span text:style-name="T97_1">Output<text:s/>Title<text:s/></text:span></text:p>
          </table:table-cell>
          <table:table-cell table:style-name="Cell39" table:number-columns-spanned="4">
            <text:p text:style-name="P98"><text:span text:style-name="T98_1">Moderni</text:span><text:span text:style-name="T98_2">s</text:span><text:span text:style-name="T98_3">ed<text:s/>border<text:s/>and<text:s/>port<text:s/>infrastructure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40" table:number-columns-spanned="2">
            <text:p text:style-name="P99"><text:span text:style-name="T99_1">Output<text:s/>number:<text:s/></text:span></text:p>
          </table:table-cell>
          <table:covered-table-cell/>
          <table:table-cell table:style-name="Cell41">
            <text:p text:style-name="P100"><text:span text:style-name="T100_1">1</text:span></text:p>
          </table:table-cell>
          <table:table-cell table:style-name="Cell42">
            <text:p text:style-name="P101"><text:span text:style-name="T101_1">Output<text:s/>Score:<text:s/></text:span></text:p>
          </table:table-cell>
          <table:table-cell table:style-name="Cell43">
            <text:p text:style-name="P102"><text:span text:style-name="T102_1">B</text:span></text:p>
          </table:table-cell>
        </table:table-row>
        <table:table-row table:style-name="Row11">
          <table:table-cell table:style-name="Cell44" table:number-columns-spanned="2">
            <text:p text:style-name="P103"><text:span text:style-name="T103_1">Impact<text:s/>weighting<text:s/>(%):<text:s text:c="2"/></text:span></text:p>
          </table:table-cell>
          <table:covered-table-cell/>
          <table:table-cell table:style-name="Cell45">
            <text:p text:style-name="P104"><text:span text:style-name="T104_1">25</text:span></text:p>
          </table:table-cell>
          <table:table-cell table:style-name="Cell46">
            <text:p text:style-name="P105"><text:span text:style-name="T105_1">W</text:span><text:span text:style-name="T105_2">eighting<text:s/>revised<text:s/>since<text:s/>last<text:s/>AR?<text:s/></text:span></text:p>
          </table:table-cell>
          <table:table-cell table:style-name="Cell47">
            <text:p text:style-name="P106"><text:span text:style-name="T106_1">n/a</text:span></text:p>
          </table:table-cell>
        </table:table-row>
      </table:table>
      <text:p text:style-name="P107"/>
      <table:table table:style-name="Table5">
        <table:table-column table:style-name="Column20"/>
        <table:table-column table:style-name="Column21"/>
        <table:table-column table:style-name="Column22"/>
        <table:table-row table:style-name="Row12">
          <table:table-cell table:style-name="Cell48">
            <text:p text:style-name="P108"><text:span text:style-name="T108_1">Indicator(s)</text:span></text:p>
          </table:table-cell>
          <table:table-cell table:style-name="Cell49">
            <text:p text:style-name="P109"><text:span text:style-name="T109_1">Milestone(s)<text:s/>for<text:s/>this<text:s/>review</text:span></text:p>
          </table:table-cell>
          <table:table-cell table:style-name="Cell50">
            <text:p text:style-name="P110"><text:span text:style-name="T110_1">Progress<text:s/></text:span></text:p>
          </table:table-cell>
        </table:table-row>
        <table:table-row table:style-name="Row13">
          <table:table-cell table:style-name="Cell51">
            <text:p text:style-name="P111"><text:span text:style-name="T111_1">Scanners<text:s/>installed<text:s/>and<text:s/>operational<text:s/>at<text:s/></text:span><text:span text:style-name="T111_2">Mahagi</text:span><text:span text:style-name="T111_3"><text:s/>OSBP</text:span></text:p>
          </table:table-cell>
          <table:table-cell table:style-name="Cell52">
            <text:p text:style-name="P112"><text:span text:style-name="T112_1">100%<text:s/>of<text:s/>all<text:s/>the<text:s/>people<text:s/>going<text:s/>through<text:s/></text:span><text:span text:style-name="T112_2">Mahagi</text:span><text:span text:style-name="T112_3"><text:s/>OSBP<text:s/>benefit<text:s/>from<text:s/>the<text:s/>two<text:s/>scanners</text:span></text:p>
          </table:table-cell>
          <table:table-cell table:style-name="Cell53">
            <text:p text:style-name="P113"><text:span text:style-name="T113_1">C</text:span><text:span text:style-name="T113_2"><text:s/></text:span><text:span text:style-name="T113_3">-<text:s/></text:span><text:span text:style-name="T113_4">D</text:span><text:span text:style-name="T113_5">id<text:s/>not<text:s/>meet<text:s/>expectation</text:span></text:p>
            <text:p text:style-name="P114"/>
            <text:p text:style-name="P115"><text:span text:style-name="T115_1">The<text:s/></text:span><text:span text:style-name="T115_2">equipment</text:span><text:span text:style-name="T115_3"><text:s/>is</text:span><text:span text:style-name="T115_4"><text:s/>manufactured,<text:s/>and<text:s/></text:span><text:span text:style-name="T115_5">the<text:s/></text:span><text:span text:style-name="T115_6">shipment<text:s/></text:span><text:span text:style-name="T115_7">was<text:s/>de</text:span><text:span text:style-name="T115_8">layed<text:s/>due<text:s/>to<text:s/></text:span><text:span text:style-name="T115_9">uncertainty</text:span><text:span text:style-name="T115_10"><text:s/></text:span><text:span text:style-name="T115_11">in<text:s/></text:span><text:span text:style-name="T115_12">the<text:s/></text:span><text:span text:style-name="T115_13">M</text:span><text:span text:style-name="T115_14">iddle<text:s/></text:span><text:span text:style-name="T115_15">E</text:span><text:span text:style-name="T115_16">ast</text:span><text:span text:style-name="T115_17">.</text:span><text:span text:style-name="T115_18"><text:s/></text:span><text:span text:style-name="T115_19">T</text:span><text:span text:style-name="T115_20">he</text:span><text:span text:style-name="T115_21"><text:s/>Ebola<text:s/></text:span><text:span text:style-name="T115_22">outbreak<text:s/></text:span><text:span text:style-name="T115_23">in<text:s/>the<text:s/>Eastern<text:s/></text:span><text:span text:style-name="T115_24">DRC</text:span><text:span text:style-name="T115_25"><text:s/>caused<text:s/>further<text:s/>delays</text:span><text:span text:style-name="T115_26">.<text:s/></text:span><text:span text:style-name="T115_27">T</text:span><text:span text:style-name="T115_28">h</text:span><text:span text:style-name="T115_29">e</text:span><text:span text:style-name="T115_30"><text:s/></text:span><text:span text:style-name="T115_31">delivery<text:s/>is</text:span><text:span text:style-name="T115_32"><text:s/>now</text:span><text:span text:style-name="T115_33"><text:s/>expected<text:s/>in<text:s/>Augu</text:span><text:span text:style-name="T115_34">st<text:s/>2026.<text:s/></text:span><text:span text:style-name="T115_35"><text:s/></text:span></text:p>
          </table:table-cell>
        </table:table-row>
        <table:table-row table:style-name="Row14">
          <table:table-cell table:style-name="Cell54">
            <text:p text:style-name="P116"><text:span text:style-name="T116_1">Infrastructure<text:s/>studies<text:s/>procured<text:s/>and<text:s/>completed<text:s/>at<text:s/>port<text:s/>of<text:s/></text:span><text:span text:style-name="T116_2">Kasenyi</text:span></text:p>
          </table:table-cell>
          <table:table-cell table:style-name="Cell55">
            <text:p text:style-name="P117"><text:span text:style-name="T117_1">8<text:s/>studies<text:s/>completed<text:s/>and<text:s/>ready<text:s/>for<text:s/>implementation</text:span><text:span text:style-name="T117_2"><text:s/></text:span><text:span text:style-name="T117_3">(100%)</text:span></text:p>
          </table:table-cell>
          <table:table-cell table:style-name="Cell56">
            <text:p text:style-name="P118"><text:span text:style-name="T118_1">A<text:s/></text:span><text:span text:style-name="T118_2">–<text:s/>met</text:span><text:span text:style-name="T118_3"><text:s/>expectation</text:span></text:p>
            <text:p text:style-name="P119"/>
            <text:p text:style-name="P120"><text:span text:style-name="T120_1">Infrastructure<text:s/>studies<text:s/>for<text:s/>the<text:s/>Port<text:s/>of<text:s/></text:span><text:span text:style-name="T120_2">Kasenyi</text:span><text:span text:style-name="T120_3">,<text:s/>including<text:s/>feasibility<text:s/>studies,<text:s/>preliminary<text:s/>design,<text:s/>and<text:s/>detailed<text:s/>technical<text:s/>design<text:s/>were<text:s/>completed<text:s/>and<text:s/>submitted<text:s/>for<text:s/>stakeholder<text:s/>review<text:s/>and<text:s/>validation.<text:s/>The<text:s/>feasibility<text:s/>report<text:s/>was<text:s/>validated<text:s/>subject<text:s/>to<text:s/>incorporation<text:s/>of<text:s/>comments,<text:s/>while<text:s/>the<text:s/>detailed<text:s/>design<text:s/>was<text:s/>finalised<text:s/>and<text:s/>submitted<text:s/>on<text:s/>31<text:s/>March<text:s/>2026.</text:span></text:p>
          </table:table-cell>
        </table:table-row>
        <table:table-row table:style-name="Row15">
          <table:table-cell table:style-name="Cell57">
            <text:p text:style-name="P121"><text:span text:style-name="T121_1">Progress<text:s/>towards<text:s/>the<text:s/>completion<text:s/>of<text:s/>the<text:s/>feasibility<text:s/>and<text:s/>design<text:s/>study<text:s/>for<text:s/>Matadi-Kinshasa<text:s/>corridor</text:span></text:p>
          </table:table-cell>
          <table:table-cell table:style-name="Cell58">
            <text:p text:style-name="P122"><text:span text:style-name="T122_1">Final<text:s/>validated<text:s/>feasibility<text:s/>Report</text:span><text:span text:style-name="T122_2">.</text:span></text:p>
          </table:table-cell>
          <table:table-cell table:style-name="Cell59">
            <text:p text:style-name="P123"><text:span text:style-name="T123_1">A<text:s/></text:span><text:span text:style-name="T123_2">–</text:span><text:span text:style-name="T123_3"><text:s/></text:span><text:span text:style-name="T123_4">met<text:s/>expectation</text:span><text:span text:style-name="T123_5">.<text:s/></text:span></text:p>
            <text:p text:style-name="P124"/>
            <text:p text:style-name="P125"><text:span text:style-name="T125_1">T</text:span><text:span text:style-name="T125_2">he<text:s/></text:span><text:span text:style-name="T125_3">N</text:span><text:span text:style-name="T125_4">eed</text:span><text:span text:style-name="T125_5">s</text:span><text:span text:style-name="T125_6"><text:s/>Assessment<text:s/>for<text:s/>the<text:s/>Optimisation<text:s/>of<text:s/>the<text:s/>Matadi</text:span><text:span text:style-name="T125_7">-Kinshasa<text:s/>corridor<text:s/></text:span><text:span text:style-name="T125_8">was<text:s/></text:span><text:span text:style-name="T125_9">completed<text:s/>and<text:s/>the<text:s/>validation<text:s/>workshop<text:s/>held.<text:s/></text:span><text:span text:style-name="T125_10"><text:s/></text:span><text:span text:style-name="T125_11"><text:s text:c="2"/></text:span></text:p>
            <text:p text:style-name="P126"/>
          </table:table-cell>
        </table:table-row>
      </table:table>
      <text:p text:style-name="P127"/>
      <text:p text:style-name="P128"><text:span text:style-name="T128_1">Briefly<text:s/>describe<text:s/>the<text:s/>output’s<text:s/>activities<text:s/>and<text:s/>provide<text:s/>supporting<text:s/>narrative<text:s/>for<text:s/>the<text:s/>score</text:span><text:span text:style-name="T128_2">.</text:span></text:p>
      <text:p text:style-name="P129"/>
      <text:p text:style-name="P130"><text:span text:style-name="T130_1">The<text:s/>programme<text:s/>supports<text:s/>the<text:s/>modernisation<text:s/>of<text:s/>key<text:s/>trade<text:s/>infrastructure<text:s/>in<text:s/>the<text:s/>DRC<text:s/>through<text:s/>the<text:s/>development<text:s/>of<text:s/>the<text:s/>Port<text:s/>of<text:s/></text:span><text:span text:style-name="T130_2">Kasenyi</text:span><text:span text:style-name="T130_3">,<text:s/>the<text:s/>optimisation<text:s/>of<text:s/>the<text:s/>Matadi</text:span><text:span text:style-name="T130_4">-</text:span><text:span text:style-name="T130_5">Kinshasa<text:s/>Corridor,<text:s/>and<text:s/>enhancements<text:s/>at<text:s/>the<text:s/></text:span><text:span text:style-name="T130_6">Mahagi</text:span><text:span text:style-name="T130_7"><text:s/>One-Stop<text:s/>Border<text:s/>Post<text:s/>(OSBP).</text:span></text:p>
      <text:p text:style-name="P131"/>
      <text:p text:style-name="P132"><text:span text:style-name="T132_1">During<text:s/>the<text:s/>reporting<text:s/>period,<text:s/>Terms<text:s/>of<text:s/>Reference<text:s/>were<text:s/>developed<text:s/>and<text:s/>validated,<text:s/>followed<text:s/>by<text:s/>procurement<text:s/>processes<text:s/>to<text:s/>recruit<text:s/>specialised<text:s/>consultants<text:s/>responsible<text:s/>for<text:s/>undertaking<text:s/>technical<text:s/>studies<text:s/>and<text:s/>preparing<text:s/>detailed<text:s/>designs<text:s/>for<text:s/>the<text:s/>Port<text:s/>of<text:s/></text:span><text:span text:style-name="T132_2">Kasenyi</text:span><text:span text:style-name="T132_3">.<text:s/>These<text:s/>studies<text:s/>will<text:s/>provide<text:s/>the<text:s/>technical,<text:s/>environmental,<text:s/>and<text:s/>operational<text:s/>foundations<text:s/>required<text:s/>for<text:s/>future<text:s/>port<text:s/>upgrades.<text:s/>In<text:s/>parallel,<text:s/></text:span><text:span text:style-name="T132_4">TMA<text:s/>completed<text:s/>a</text:span><text:span text:style-name="T132_5"><text:s/>comprehensive<text:s/>needs<text:s/>assessment<text:s/>for<text:s/>the<text:s/>Matadi</text:span><text:span text:style-name="T132_6">-</text:span><text:span text:style-name="T132_7">K</text:span><text:span text:style-name="T132_8">inshasa</text:span><text:span text:style-name="T132_9"><text:s/>Corridor</text:span><text:span text:style-name="T132_10">;<text:s/>this<text:s/>was</text:span><text:span text:style-name="T132_11"><text:s/>validated<text:s/>through<text:s/>stakeholder<text:s/>consultations</text:span><text:span text:style-name="T132_12">.<text:s/>It</text:span><text:span text:style-name="T132_13"><text:s/>provid</text:span><text:span text:style-name="T132_14">es</text:span><text:span text:style-name="T132_15"><text:s/>a<text:s/>clear<text:s/>roadmap<text:s/>for<text:s/>addressing<text:s/>infrastructure<text:s/>and<text:s/>operational<text:s/>bottlenecks<text:s/>along<text:s/>this<text:s/>strategic<text:s/>trade<text:s/>route.</text:span></text:p>
      <text:p text:style-name="P133"/>
      <text:p text:style-name="P134"><text:span text:style-name="T134_1">At<text:s/></text:span><text:span text:style-name="T134_2">Mahagi</text:span><text:span text:style-name="T134_3"><text:s/>OSBP,<text:s/>the<text:s/>procurement<text:s/>and<text:s/>commissioning<text:s/>of<text:s/>security<text:s/>scanning<text:s/>equipment<text:s/>w</text:span><text:span text:style-name="T134_4">as</text:span><text:span text:style-name="T134_5"><text:s/>successfully<text:s/>completed,<text:s/>representing<text:s/>an<text:s/>important<text:s/>milestone<text:s/>in<text:s/>strengthening<text:s/>border<text:s/>management<text:s/>and<text:s/>security.<text:s/>However,<text:s/>the<text:s/>delivery<text:s/>of<text:s/>the<text:s/>equipment<text:s/>experienced<text:s/>delays<text:s/>due<text:s/>to<text:s/>a<text:s/>combination<text:s/>of<text:s/>external<text:s/>factors,<text:s/>notably<text:s/>the<text:s/>instability<text:s/>caused<text:s/>by<text:s/></text:span><text:span text:style-name="T134_6">uncertainty</text:span><text:span text:style-name="T134_7"><text:s/>in<text:s/>the<text:s/></text:span><text:span text:style-name="T134_8">Middle<text:s/>East<text:s/>and<text:s/>the<text:s/>Ebola<text:s/>outbreak<text:s/>that<text:s/>affected<text:s/>eastern<text:s/>DRC<text:s/>from<text:s/>May<text:s/>2026.<text:s/>These<text:s/>events<text:s/>increased<text:s/>logistical<text:s/>and<text:s/>security<text:s/>risks<text:s/>for<text:s/>transport<text:s/>providers,<text:s/>resulting<text:s/>in<text:s/>higher<text:s/>shipping<text:s/>costs<text:s/>and<text:s/>extended<text:s/>delivery<text:s/>timelines.</text:span></text:p>
      <text:p text:style-name="P135"/>
      <text:p text:style-name="P136"><text:span text:style-name="T136_1">Once<text:s/>fully<text:s/>operational,<text:s/>these<text:s/>investments<text:s/>are<text:s/>expected<text:s/>to<text:s/>improve<text:s/>trade<text:s/>efficiency,<text:s/>strengthen<text:s/>border<text:s/>management,<text:s/>reduce<text:s/>logistical<text:s/>bottlenecks,<text:s/>and<text:s/>facilitate<text:s/>the<text:s/>smoother<text:s/>movement<text:s/>of<text:s/>goods<text:s/>and<text:s/>people<text:s/>across<text:s/>key<text:s/>trade<text:s/>corridors,<text:s/>contributing<text:s/>to<text:s/>enhanced<text:s/>regional<text:s/>trade<text:s/>and<text:s/>economic<text:s/>integration.</text:span></text:p>
      <text:p text:style-name="P137"/>
      <text:p text:style-name="P138"><text:span text:style-name="T138_1">Describe<text:s/>any<text:s/>changes<text:s/>to<text:s/>this<text:s/>output<text:s/>during<text:s/>the<text:s/>past<text:s/>year,<text:s/>and<text:s/>any<text:s/>planned<text:s/>changes<text:s/></text:span><text:span text:style-name="T138_2">as<text:s/>a<text:s/>result<text:s/>of</text:span><text:span text:style-name="T138_3"><text:s/>this<text:s/>review.<text:s/></text:span></text:p>
      <text:p text:style-name="P139"/>
      <text:p text:style-name="P140"><text:span text:style-name="T140_1">This<text:s/>is<text:s/>a<text:s/>new<text:s/></text:span><text:span text:style-name="T140_2">output<text:s/>that<text:s/>combined<text:s/></text:span><text:span text:style-name="T140_3">three<text:s/>distinctives<text:s/>milestones<text:s/></text:span><text:span text:style-name="T140_4">aiming<text:s/>to<text:s/></text:span><text:span text:style-name="T140_5">m</text:span><text:span text:style-name="T140_6">oderni</text:span><text:span text:style-name="T140_7">s</text:span><text:span text:style-name="T140_8">e</text:span><text:span text:style-name="T140_9"><text:s/>border<text:s/>and<text:s/></text:span><text:span text:style-name="T140_10">port<text:s/></text:span><text:span text:style-name="T140_11">infrastructure</text:span><text:span text:style-name="T140_12">.<text:s/></text:span><text:span text:style-name="T140_13"><text:s/></text:span><text:span text:style-name="T140_14"><text:s/></text:span></text:p>
      <text:p text:style-name="P141"/>
      <text:p text:style-name="P142"><text:span text:style-name="T14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143"/>
      <text:p text:style-name="P144"><text:span text:style-name="T144_1">The<text:s/>delays<text:s/>experienced<text:s/>in<text:s/>delivering<text:s/>security<text:s/>scanning<text:s/>equipment<text:s/>highlighted<text:s/>the<text:s/>need<text:s/>for<text:s/>more<text:s/>robust<text:s/>contingency<text:s/>planning<text:s/>in<text:s/>procurement<text:s/>and<text:s/>logistics<text:s/>management.<text:s/>External<text:s/>shocks,<text:s/>including<text:s/>geopolitical<text:s/>instability<text:s/>and<text:s/>public<text:s/>health<text:s/>emergencies,<text:s/>can<text:s/>significantly<text:s/>affect<text:s/>delivery<text:s/>timelines<text:s/>and<text:s/>costs.<text:s/>Future<text:s/>infrastructure<text:s/>investments<text:s/>should<text:s/>incorporate<text:s/>adequate<text:s/>schedule<text:s/>and<text:s/>budget<text:s/>contingencies,<text:s/>coupled<text:s/>with<text:s/>proactive<text:s/>risk<text:s/>monitoring<text:s/>and<text:s/>diversified<text:s/>logistics<text:s/>arrangements</text:span><text:span text:style-name="T144_2">,</text:span><text:span text:style-name="T144_3"><text:s/>to<text:s/>enhance<text:s/>resilience<text:s/>and<text:s/>minimise<text:s/>implementation<text:s/>delays.</text:span></text:p>
      <text:p text:style-name="P145"/>
      <text:p text:style-name="P146"><text:span text:style-name="T146_1">The<text:s/>Embassy’s</text:span><text:span text:style-name="T146_2"><text:s/>c</text:span><text:span text:style-name="T146_3">ontinuous<text:s/>monitoring<text:s/>and<text:s/>proactive<text:s/>engagement<text:s/>with<text:s/></text:span><text:span text:style-name="T146_4">TMA<text:s/></text:span><text:span text:style-name="T146_5">has</text:span><text:span text:style-name="T146_6"><text:s/>enable</text:span><text:span text:style-name="T146_7">d</text:span><text:span text:style-name="T146_8"><text:s/>the<text:s/></text:span><text:span text:style-name="T146_9">early<text:s/></text:span><text:span text:style-name="T146_10">identif</text:span><text:span text:style-name="T146_11">ication</text:span><text:span text:style-name="T146_12"><text:s/></text:span><text:span text:style-name="T146_13">of<text:s/></text:span><text:span text:style-name="T146_14">emerging</text:span><text:span text:style-name="T146_15"><text:s/>risks<text:s/>and<text:s/></text:span><text:span text:style-name="T146_16">allowed<text:s/></text:span><text:span text:style-name="T146_17">tak</text:span><text:span text:style-name="T146_18">ing</text:span><text:span text:style-name="T146_19"><text:s/>mitigating<text:s/>actions<text:s/>before<text:s/>delays<text:s/>become<text:s/>critical.</text:span></text:p>
      <text:p text:style-name="P147"/>
      <table:table table:style-name="Table6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16">
          <table:table-cell table:style-name="Cell60">
            <text:p text:style-name="P148"><text:span text:style-name="T148_1">Output<text:s/>Title<text:s/></text:span></text:p>
          </table:table-cell>
          <table:table-cell table:style-name="Cell61" table:number-columns-spanned="4">
            <text:p text:style-name="P149"><text:span text:style-name="T149_1">Enhanced<text:s/>digital<text:s/>trade<text:s/>and<text:s/>security<text:s/>systems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62" table:number-columns-spanned="2">
            <text:p text:style-name="P150"><text:span text:style-name="T150_1">Output<text:s/>number:<text:s/></text:span></text:p>
          </table:table-cell>
          <table:covered-table-cell/>
          <table:table-cell table:style-name="Cell63">
            <text:p text:style-name="P151"><text:span text:style-name="T151_1">2</text:span></text:p>
          </table:table-cell>
          <table:table-cell table:style-name="Cell64">
            <text:p text:style-name="P152"><text:span text:style-name="T152_1">Output<text:s/>Score:<text:s/></text:span></text:p>
          </table:table-cell>
          <table:table-cell table:style-name="Cell65">
            <text:p text:style-name="P153"><text:span text:style-name="T153_1">C</text:span></text:p>
          </table:table-cell>
        </table:table-row>
        <table:table-row table:style-name="Row18">
          <table:table-cell table:style-name="Cell66" table:number-columns-spanned="2">
            <text:p text:style-name="P154"><text:span text:style-name="T154_1">Impact<text:s/>weighting<text:s/>(%):<text:s text:c="2"/></text:span></text:p>
          </table:table-cell>
          <table:covered-table-cell/>
          <table:table-cell table:style-name="Cell67">
            <text:p text:style-name="P155"><text:span text:style-name="T155_1">2</text:span><text:span text:style-name="T155_2">0</text:span></text:p>
          </table:table-cell>
          <table:table-cell table:style-name="Cell68">
            <text:p text:style-name="P156"><text:span text:style-name="T156_1">W</text:span><text:span text:style-name="T156_2">eighting<text:s/>revised<text:s/>since<text:s/>last<text:s/>AR?<text:s/></text:span></text:p>
          </table:table-cell>
          <table:table-cell table:style-name="Cell69">
            <text:p text:style-name="P157"><text:span text:style-name="T157_1">n/a</text:span></text:p>
          </table:table-cell>
        </table:table-row>
      </table:table>
      <text:p text:style-name="P158"/>
      <table:table table:style-name="Table7">
        <table:table-column table:style-name="Column28"/>
        <table:table-column table:style-name="Column29"/>
        <table:table-column table:style-name="Column30"/>
        <table:table-row table:style-name="Row19">
          <table:table-cell table:style-name="Cell70">
            <text:p text:style-name="P159"><text:span text:style-name="T159_1">Indicator(s)</text:span></text:p>
          </table:table-cell>
          <table:table-cell table:style-name="Cell71">
            <text:p text:style-name="P160"><text:span text:style-name="T160_1">Milestone(s)<text:s/>for<text:s/>this<text:s/>review</text:span></text:p>
          </table:table-cell>
          <table:table-cell table:style-name="Cell72">
            <text:p text:style-name="P161"><text:span text:style-name="T161_1">Progress<text:s/></text:span></text:p>
          </table:table-cell>
        </table:table-row>
        <table:table-row table:style-name="Row20">
          <table:table-cell table:style-name="Cell73">
            <text:p text:style-name="P162"><text:span text:style-name="T162_1">%<text:s/>of<text:s/>cargo<text:s/>theft<text:s/>and<text:s/>loss<text:s/>incidents<text:s/>along<text:s/>northern<text:s/>corridors</text:span></text:p>
          </table:table-cell>
          <table:table-cell table:style-name="Cell74">
            <text:p text:style-name="P163"><text:span text:style-name="T163_1">20%<text:s/>Reduction<text:s/>in<text:s/>cargo<text:s/>theft<text:s/>and<text:s/>loss<text:s/>incidents</text:span></text:p>
          </table:table-cell>
          <table:table-cell table:style-name="Cell75">
            <text:p text:style-name="P164"><text:span text:style-name="T164_1">C</text:span><text:span text:style-name="T164_2"><text:s/></text:span><text:span text:style-name="T164_3">-<text:s/></text:span><text:span text:style-name="T164_4">D</text:span><text:span text:style-name="T164_5">id<text:s/>not<text:s/>meet<text:s/>expectation</text:span></text:p>
            <text:p text:style-name="P165"/>
            <text:p text:style-name="P166"><text:span text:style-name="T166_1">Th</text:span><text:span text:style-name="T166_2">e<text:s/></text:span><text:span text:style-name="T166_3">full<text:s/></text:span><text:span text:style-name="T166_4">rollout<text:s/>of<text:s/>the<text:s/>Electronic<text:s/>Carg</text:span><text:span text:style-name="T166_5">o<text:s/></text:span><text:span text:style-name="T166_6">T</text:span><text:span text:style-name="T166_7">rackin</text:span><text:span text:style-name="T166_8">g<text:s/></text:span><text:span text:style-name="T166_9">S</text:span><text:span text:style-name="T166_10">ystem</text:span><text:span text:style-name="T166_11"><text:s/>which<text:s/>would<text:s/>lead<text:s/>to<text:s/></text:span><text:span text:style-name="T166_12">achieving<text:s/>this<text:s/>target<text:s/></text:span><text:span text:style-name="T166_13">has<text:s/>been<text:s/>delayed<text:s/>due<text:s/></text:span><text:span text:style-name="T166_14">to</text:span><text:span text:style-name="T166_15"><text:s/>security<text:s/></text:span><text:span text:style-name="T166_16">and</text:span><text:span text:style-name="T166_17"><text:s/>the<text:s/>Ebola<text:s/>outbreak.</text:span></text:p>
            <text:p text:style-name="P167"/>
            <text:p text:style-name="P168"><text:span text:style-name="T168_1">The<text:s/>programme<text:s/>finalised<text:s/>t</text:span><text:span text:style-name="T168_2">he<text:s/>rehabilitation<text:s/>work<text:s/>for<text:s/>the<text:s/></text:span><text:span text:style-name="T168_3">Maintenance<text:s/>Centres</text:span><text:span text:style-name="T168_4"><text:s/></text:span><text:span text:style-name="T168_5">(MC)</text:span><text:span text:style-name="T168_6"><text:s/></text:span><text:span text:style-name="T168_7">in<text:s/>Aru<text:s/>and<text:s/></text:span><text:span text:style-name="T168_8">Bunia<text:s/>and</text:span><text:span text:style-name="T168_9"><text:s/>expan</text:span><text:span text:style-name="T168_10">ded</text:span><text:span text:style-name="T168_11"><text:s/>the<text:s/>maintenance<text:s/>cent</text:span><text:span text:style-name="T168_12">re</text:span><text:span text:style-name="T168_13"><text:s/>in<text:s/></text:span><text:span text:style-name="T168_14">Kasindi</text:span><text:span text:style-name="T168_15">.</text:span></text:p>
            <text:p text:style-name="P169"/>
            <text:p text:style-name="P170"><text:span text:style-name="T170_1">The<text:s/>M</text:span><text:span text:style-name="T170_2">aintenance<text:s/></text:span><text:span text:style-name="T170_3">C</text:span><text:span text:style-name="T170_4">entre</text:span><text:span text:style-name="T170_5"><text:s/>equipment<text:s/>for<text:s/>Aru<text:s/></text:span><text:span text:style-name="T170_6">and</text:span><text:span text:style-name="T170_7"><text:s/>Bunia<text:s/></text:span><text:span text:style-name="T170_8">has<text:s/>been<text:s/>delivered<text:s/>and<text:s/>stored<text:s/>at<text:s/>the<text:s/>site</text:span><text:span text:style-name="T170_9">.</text:span></text:p>
            <text:p text:style-name="P171"/>
            <text:p text:style-name="P172"><text:span text:style-name="T172_1">The<text:s/>C</text:span><text:span text:style-name="T172_2">ommand<text:s/></text:span><text:span text:style-name="T172_3">M</text:span><text:span text:style-name="T172_4">onitori</text:span><text:span text:style-name="T172_5">ng<text:s/></text:span><text:span text:style-name="T172_6">C</text:span><text:span text:style-name="T172_7">entre</text:span><text:span text:style-name="T172_8"><text:s/>for<text:s/></text:span><text:span text:style-name="T172_9">Mahagi</text:span><text:span text:style-name="T172_10"><text:s/></text:span><text:span text:style-name="T172_11">ha</text:span><text:span text:style-name="T172_12">s</text:span><text:span text:style-name="T172_13"><text:s/>not<text:s/>been<text:s/>finalised.</text:span></text:p>
            <text:p text:style-name="P173"/>
            <text:p text:style-name="P174"><text:span text:style-name="T174_1">There<text:s/>are<text:s/>no<text:s/>figures<text:s/>to<text:s/>show<text:s/>the<text:s/>impact<text:s/>of<text:s/>these<text:s/>changes<text:s/>on<text:s/>theft.</text:span></text:p>
            <text:p text:style-name="P175"/>
          </table:table-cell>
        </table:table-row>
        <table:table-row table:style-name="Row21">
          <table:table-cell table:style-name="Cell76">
            <text:p text:style-name="P176"><text:span text:style-name="T176_1">MC)</text:span></text:p>
          </table:table-cell>
          <table:table-cell table:style-name="Cell77">
            <text:p text:style-name="P177"><text:span text:style-name="T177_1">5000<text:s/>cargo<text:s/>shipments<text:s/>tracked</text:span><text:span text:style-name="T177_2"><text:s/></text:span><text:span text:style-name="T177_3">(</text:span><text:span text:style-name="T177_4">Mahagi</text:span><text:span text:style-name="T177_5">,<text:s/></text:span><text:span text:style-name="T177_6">Kasindi</text:span><text:span text:style-name="T177_7">,<text:s/>2<text:s/>other<text:s/>orders<text:s/>to<text:s/>be<text:s/>determined)</text:span></text:p>
          </table:table-cell>
          <table:table-cell table:style-name="Cell78">
            <text:p text:style-name="P178"><text:span text:style-name="T178_1">C</text:span><text:span text:style-name="T178_2"><text:s/></text:span><text:span text:style-name="T178_3">-<text:s/></text:span><text:span text:style-name="T178_4">D</text:span><text:span text:style-name="T178_5">id<text:s/>not<text:s/>meet<text:s/>expectation</text:span></text:p>
            <text:p text:style-name="P179"/>
            <text:p text:style-name="P180"><text:span text:style-name="T180_1">The<text:s/>delivery<text:s/>of<text:s/>electronic<text:s/>seals<text:s/></text:span><text:span text:style-name="T180_2">has</text:span><text:span text:style-name="T180_3"><text:s/>been<text:s/>comp</text:span><text:span text:style-name="T180_4">l</text:span><text:span text:style-name="T180_5">eted</text:span><text:span text:style-name="T180_6">.<text:s/></text:span><text:span text:style-name="T180_7">There<text:s/>is<text:s/>also<text:s/>some<text:s/>capacity<text:s/>to<text:s/>use<text:s/>them.<text:s/></text:span><text:span text:style-name="T180_8">However,<text:s/></text:span><text:span text:style-name="T180_9">the<text:s/>seals<text:s/>haven't<text:s/>been<text:s/></text:span><text:span text:style-name="T180_10">tested,</text:span><text:span text:style-name="T180_11"><text:s/>and<text:s/>teams<text:s/>are<text:s/>not<text:s/>on<text:s/>the<text:s/>ground<text:s/>(delayed<text:s/>due<text:s/>to<text:s/>Ebola),<text:s/>nor<text:s/>ready<text:s/>to<text:s/>use<text:s/>them</text:span><text:span text:style-name="T180_12">.</text:span><text:span text:style-name="T180_13"><text:s/></text:span><text:span text:style-name="T180_14">Cargo<text:s/>shipments<text:s/>are<text:s/>not<text:s/>tracked.</text:span></text:p>
          </table:table-cell>
        </table:table-row>
      </table:table>
      <text:p text:style-name="P181"/>
      <text:p text:style-name="P182"/>
      <text:p text:style-name="P183"><text:span text:style-name="T183_1">Briefly<text:s/>describe<text:s/>the<text:s/>output’s<text:s/>activities<text:s/>and<text:s/>provide<text:s/>supporting<text:s/>narrative<text:s/>for<text:s/>the<text:s/>score.<text:s/></text:span></text:p>
      <text:p text:style-name="P184"/>
      <text:p text:style-name="P185"><text:span text:style-name="T185_1">Building<text:s/>on<text:s/></text:span><text:span text:style-name="T185_2">T</text:span><text:span text:style-name="T185_3">MA</text:span><text:span text:style-name="T185_4">'s</text:span><text:span text:style-name="T185_5"><text:s/>Phase<text:s/>I<text:s/>support,<text:s/>which<text:s/>delivered<text:s/>2,000<text:s/>electronic<text:s/>seals<text:s/>to<text:s/>the<text:s/>DGDA<text:s/>for<text:s/>deployment<text:s/>at<text:s/>the<text:s/></text:span><text:span text:style-name="T185_6">Mahagi</text:span><text:span text:style-name="T185_7"><text:s/>and<text:s/></text:span><text:span text:style-name="T185_8">Kasindi</text:span><text:span text:style-name="T185_9"><text:s/>border<text:s/>posts,<text:s/>this<text:s/>output<text:s/>sought<text:s/>to<text:s/>expand<text:s/>and<text:s/>operationalise<text:s/>the<text:s/>Electronic<text:s/>Cargo<text:s/>Tracking<text:s/>System<text:s/>(ECTS)<text:s/>in<text:s/>eastern<text:s/>DRC.<text:s/>Planned<text:s/>activities<text:s/>included<text:s/>the<text:s/>procurement<text:s/>of<text:s/>an<text:s/>ECTS<text:s/>supplier,<text:s/>delivery<text:s/>of<text:s/>an<text:s/>additional<text:s/>3,000<text:s/>electronic<text:s/>seals,<text:s/>enhancement<text:s/>of<text:s/>the<text:s/>ECTS<text:s/>core<text:s/>system<text:s/>and<text:s/>supporting<text:s/>subsystems,<text:s/>and<text:s/>establishment<text:s/>of<text:s/>maintenance<text:s/>centres<text:s/>in<text:s/>Aru<text:s/>and<text:s/>Bunia<text:s/>alongside<text:s/>a<text:s/>Command<text:s/>and<text:s/>Monitoring<text:s/>Centre<text:s/>in<text:s/></text:span><text:span text:style-name="T185_10">Mahagi</text:span><text:span text:style-name="T185_11"><text:s/>and<text:s/>the<text:s/>expansion<text:s/>of<text:s/>the<text:s/>monitoring<text:s/>centre<text:s/>in<text:s/></text:span><text:span text:style-name="T185_12">Kasindi</text:span><text:span text:style-name="T185_13">.<text:s/></text:span></text:p>
      <text:p text:style-name="P186"><text:span text:style-name="T186_1">During<text:s/>the<text:s/>reporting<text:s/>period,<text:s/></text:span><text:span text:style-name="T186_2">the<text:s/>programme<text:s/>made<text:s/></text:span><text:span text:style-name="T186_3">substantial<text:s/>progress<text:s/>in<text:s/>establishing<text:s/>the<text:s/>technical,<text:s/>infrastructure<text:s/>and<text:s/>institutional<text:s/>foundations<text:s/>required<text:s/>for<text:s/>ECTS<text:s/>deployment.<text:s/>Key<text:s/>achievements<text:s/>included<text:s/>the<text:s/>procurement<text:s/>of<text:s/>the<text:s/>ECTS<text:s/>supplier,<text:s/>completion<text:s/>of<text:s/>system<text:s/>assessment<text:s/>and<text:s/>requirements<text:s/>analysis,<text:s/>development<text:s/>of<text:s/>system<text:s/>enhancements,<text:s/>establishment<text:s/>of<text:s/>monitoring<text:s/>and<text:s/>maintenance<text:s/>facilities,<text:s/>and<text:s/>delivery<text:s/>of<text:s/>electronic<text:s/>seals.<text:s/></text:span><text:span text:style-name="T186_4">However,<text:s/></text:span><text:span text:style-name="T186_5">delayed<text:s/>decision<text:s/>making<text:s/>and</text:span><text:span text:style-name="T186_6"><text:s/>the<text:s/>Ebola<text:s/>outbreak<text:s/>in<text:s/>the<text:s/>implementation<text:s/>area<text:s/>significantly<text:s/>disrupted<text:s/>field<text:s/>operations,<text:s/>preventing<text:s/>the<text:s/>completion<text:s/>of<text:s/>system<text:s/>testing,<text:s/>capacity<text:s/>building<text:s/>of<text:s/>DGDA<text:s/>personnel,<text:s/>and<text:s/>full<text:s/>system<text:s/>roll-out.<text:s/>As<text:s/>a<text:s/>result,<text:s/>while<text:s/>deployment<text:s/>readiness<text:s/>was<text:s/>significantly<text:s/>advanced<text:s/>and<text:s/>the<text:s/>enabling<text:s/>infrastructure<text:s/>put<text:s/>in<text:s/>place,<text:s/>full<text:s/>operationalisation<text:s/>of<text:s/>the<text:s/>ECTS<text:s/>and<text:s/>the<text:s/>associated<text:s/>trade<text:s/>facilitation<text:s/>and<text:s/>cargo<text:s/>monitoring<text:s/>benefits<text:s/>were<text:s/>deferred<text:s/>to<text:s/>the<text:s/>following<text:s/>implementation<text:s/>period.</text:span></text:p>
      <text:p text:style-name="P187"/>
      <text:p text:style-name="P188"><text:span text:style-name="T188_1">Describe<text:s/>any<text:s/>changes<text:s/>to<text:s/>this<text:s/>output<text:s/>during<text:s/>the<text:s/>past<text:s/>year,<text:s/>and<text:s/>any<text:s/>planned<text:s/>changes<text:s/></text:span><text:span text:style-name="T188_2">as<text:s/>a<text:s/>result<text:s/>of</text:span><text:span text:style-name="T188_3"><text:s/>this<text:s/>review.<text:s/></text:span></text:p>
      <text:p text:style-name="P189"/>
      <text:p text:style-name="P190"><text:span text:style-name="T190_1">This<text:s/>output<text:s/>was<text:s/>revised<text:s/>to<text:s/>incorporate<text:s/>infrastructure<text:s/>development<text:s/>activities<text:s/>at<text:s/>selected<text:s/>border<text:s/>posts,<text:s/>reflecting<text:s/>the<text:s/>programme’s<text:s/>expanded<text:s/>focus<text:s/>on<text:s/>strengthening<text:s/>trade<text:s/>facilitation<text:s/>infrastructure<text:s/>alongside<text:s/>ECTS<text:s/>deployment.</text:span></text:p>
      <text:p text:style-name="P191"><text:span text:style-name="T191_1"><text:s/></text:span></text:p>
      <text:p text:style-name="P192"/>
      <text:p text:style-name="P193"><text:span text:style-name="T19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194"/>
      <text:p text:style-name="P195"><text:span text:style-name="T195_1">Several<text:s/>deliverables<text:s/>were<text:s/>largely<text:s/>completed<text:s/>and<text:s/>had<text:s/>progressed<text:s/>to<text:s/>the<text:s/>inspection<text:s/>and<text:s/>formal<text:s/>acceptance<text:s/>stage<text:s/>by<text:s/>March.<text:s/></text:span><text:span text:style-name="T195_2">Since<text:s/>then,<text:s/>the<text:s/>Ebola<text:s/>outbreak<text:s/>has<text:s/>also<text:s/>been<text:s/>a<text:s/>significant<text:s/>factor<text:s/>in<text:s/>causing<text:s/>further<text:s/>delays.</text:span></text:p>
      <text:p text:style-name="P196"/>
      <text:p text:style-name="P197"><text:span text:style-name="T197_1">Adaptive<text:s/>management<text:s/>is<text:s/>essential<text:s/>in<text:s/>volatile<text:s/>environments.<text:s/>The<text:s/>relocation<text:s/>of<text:s/>planned<text:s/>maintenance<text:s/>centres<text:s/>from<text:s/>Goma<text:s/>and<text:s/>Bukavu<text:s/>to<text:s/>Aru<text:s/>and<text:s/>Bunia<text:s/>due<text:s/>to<text:s/>insecurity<text:s/>demonstrated<text:s/>the<text:s/>importance<text:s/>of<text:s/>flexibility<text:s/>in<text:s/>maintaining<text:s/>programme<text:s/>delivery.</text:span></text:p>
      <text:p text:style-name="P198"/>
      <text:p text:style-name="P199"><text:span text:style-name="T199_1">British<text:s/>Embassy<text:s/>Kinshasa<text:s/>staff<text:s/>should<text:s/>continue<text:s/>to<text:s/></text:span><text:span text:style-name="T199_2">engage</text:span><text:span text:style-name="T199_3"><text:s/>with<text:s/>TMA<text:s/>to<text:s/>ensure<text:s/>the<text:s/>relevant<text:s/>training<text:s/>is<text:s/>facilitated<text:s/>once</text:span><text:span text:style-name="T199_4"><text:s/></text:span><text:span text:style-name="T199_5">the<text:s/></text:span><text:span text:style-name="T199_6">Ebola<text:s/>outbreak<text:s/>situation<text:s/>allows.</text:span><text:span text:style-name="T199_7"><text:s/></text:span></text:p>
      <text:p text:style-name="P200"/>
      <text:p text:style-name="P201"/>
      <table:table table:style-name="Table8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22">
          <table:table-cell table:style-name="Cell79">
            <text:p text:style-name="P202"><text:span text:style-name="T202_1">Output<text:s/>Title<text:s/></text:span></text:p>
          </table:table-cell>
          <table:table-cell table:style-name="Cell80" table:number-columns-spanned="4">
            <text:p text:style-name="P203"><text:span text:style-name="T203_1">Enhanced<text:s/>access<text:s/>to<text:s/>trade<text:s/>information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81" table:number-columns-spanned="2">
            <text:p text:style-name="P204"><text:span text:style-name="T204_1">Output<text:s/>number:<text:s/></text:span></text:p>
          </table:table-cell>
          <table:covered-table-cell/>
          <table:table-cell table:style-name="Cell82">
            <text:p text:style-name="P205"><text:span text:style-name="T205_1">3</text:span></text:p>
          </table:table-cell>
          <table:table-cell table:style-name="Cell83">
            <text:p text:style-name="P206"><text:span text:style-name="T206_1">Output<text:s/>Score:<text:s/></text:span></text:p>
          </table:table-cell>
          <table:table-cell table:style-name="Cell84">
            <text:p text:style-name="P207"><text:span text:style-name="T207_1">A</text:span></text:p>
          </table:table-cell>
        </table:table-row>
        <table:table-row table:style-name="Row24">
          <table:table-cell table:style-name="Cell85" table:number-columns-spanned="2">
            <text:p text:style-name="P208"><text:span text:style-name="T208_1">Impact<text:s/>weighting<text:s/>(%):<text:s text:c="2"/></text:span></text:p>
          </table:table-cell>
          <table:covered-table-cell/>
          <table:table-cell table:style-name="Cell86">
            <text:p text:style-name="P209"><text:span text:style-name="T209_1">15</text:span></text:p>
          </table:table-cell>
          <table:table-cell table:style-name="Cell87">
            <text:p text:style-name="P210"><text:span text:style-name="T210_1">W</text:span><text:span text:style-name="T210_2">eighting<text:s/>revised<text:s/>since<text:s/>last<text:s/>AR?<text:s/></text:span></text:p>
          </table:table-cell>
          <table:table-cell table:style-name="Cell88">
            <text:p text:style-name="P211"><text:span text:style-name="T211_1">n/a</text:span></text:p>
          </table:table-cell>
        </table:table-row>
      </table:table>
      <text:p text:style-name="P212"/>
      <table:table table:style-name="Table9">
        <table:table-column table:style-name="Column36"/>
        <table:table-column table:style-name="Column37"/>
        <table:table-column table:style-name="Column38"/>
        <table:table-row table:style-name="Row25">
          <table:table-cell table:style-name="Cell89">
            <text:p text:style-name="P213"><text:span text:style-name="T213_1">Indicator(s)</text:span></text:p>
          </table:table-cell>
          <table:table-cell table:style-name="Cell90">
            <text:p text:style-name="P214"><text:span text:style-name="T214_1">Milestone(s)<text:s/>for<text:s/>this<text:s/>review</text:span></text:p>
          </table:table-cell>
          <table:table-cell table:style-name="Cell91">
            <text:p text:style-name="P215"><text:span text:style-name="T215_1">Progress<text:s/></text:span></text:p>
          </table:table-cell>
        </table:table-row>
        <table:table-row table:style-name="Row26">
          <table:table-cell table:style-name="Cell92">
            <text:p text:style-name="P216"><text:span text:style-name="T216_1">Number<text:s/>of<text:s/>trade<text:s/>information<text:s/>portals<text:s/>enhanced<text:s/>with<text:s/>TMA<text:s/>support</text:span></text:p>
          </table:table-cell>
          <table:table-cell table:style-name="Cell93">
            <text:p text:style-name="P217"><text:span text:style-name="T217_1">2<text:s/>Portals<text:s/>(</text:span><text:span text:style-name="T217_2">iSOKO</text:span><text:span text:style-name="T217_3">/</text:span><text:span text:style-name="T217_4">iZando</text:span><text:span text:style-name="T217_5"><text:s/>&amp;T</text:span><text:span text:style-name="T217_6">rade<text:s/></text:span><text:span text:style-name="T217_7">Information</text:span><text:span text:style-name="T217_8"><text:s/></text:span><text:span text:style-name="T217_9">P</text:span><text:span text:style-name="T217_10">ortal<text:s/>(TIP)</text:span></text:p>
          </table:table-cell>
          <table:table-cell table:style-name="Cell94">
            <text:p text:style-name="P218"><text:span text:style-name="T218_1">A<text:s/>-<text:s/>met<text:s/>expectation</text:span></text:p>
            <text:p text:style-name="P219"/>
            <text:p text:style-name="P220"><text:span text:style-name="T220_1">ISOKO</text:span><text:span text:style-name="T220_2">/</text:span><text:span text:style-name="T220_3">iZando</text:span><text:span text:style-name="T220_4">:<text:s/>All<text:s/></text:span><text:span text:style-name="T220_5">activities</text:span><text:span text:style-name="T220_6"><text:s/>were<text:s/>delivered,<text:s/>including<text:s/>needs<text:s/>assessment,<text:s/>system<text:s/>development,<text:s/>digital<text:s/>skilling,<text:s/>and<text:s/>community<text:s/>engagement,<text:s/>with<text:s/>full<text:s/>handover<text:s/>to</text:span><text:span text:style-name="T220_7"><text:s/></text:span><text:span text:style-name="T220_8">Federation<text:s/>of<text:s/>Enterprises<text:s/>of<text:s/>Congo</text:span><text:span text:style-name="T220_9"><text:s/></text:span><text:span text:style-name="T220_10">(</text:span><text:span text:style-name="T220_11">FEC</text:span><text:span text:style-name="T220_12">)</text:span><text:span text:style-name="T220_13"><text:s/>completed<text:s/>in<text:s/>March<text:s/>202</text:span><text:span text:style-name="T220_14">6</text:span></text:p>
            <text:p text:style-name="P221"/>
            <text:p text:style-name="P222"><text:span text:style-name="T222_1">TIP<text:s/>development<text:s/>has<text:s/>been<text:s/>completed<text:s/>included<text:s/>staff</text:span><text:span text:style-name="T222_2">ing<text:s/>and</text:span><text:span text:style-name="T222_3"><text:s/>training</text:span><text:span text:style-name="T222_4">.<text:s/></text:span><text:span text:style-name="T222_5">The<text:s/>re</text:span><text:span text:style-name="T222_6">m</text:span><text:span text:style-name="T222_7">ai</text:span><text:span text:style-name="T222_8">ni</text:span><text:span text:style-name="T222_9">ng<text:s/>activity<text:s/>is<text:s/>the<text:s/>validation<text:s/>workshop</text:span><text:span text:style-name="T222_10">.</text:span><text:span text:style-name="T222_11"><text:s/></text:span><text:span text:style-name="T222_12"><text:s/></text:span></text:p>
          </table:table-cell>
        </table:table-row>
        <table:table-row table:style-name="Row27">
          <table:table-cell table:style-name="Cell95">
            <text:p text:style-name="P223"><text:span text:style-name="T223_1">DRC<text:s/>National<text:s/>Single<text:s/>Window<text:s/>(SEGUCE)<text:s/>reviewed<text:s/>and<text:s/>enhanced</text:span></text:p>
          </table:table-cell>
          <table:table-cell table:style-name="Cell96">
            <text:p text:style-name="P224"><text:span text:style-name="T224_1">SEGUCE<text:s/>review<text:s/>and<text:s/>enhancement<text:s/>report<text:s/>validated<text:s/>by<text:s/>the<text:s/>stakeholders</text:span></text:p>
          </table:table-cell>
          <table:table-cell table:style-name="Cell97">
            <text:p text:style-name="P225"><text:span text:style-name="T225_1">A</text:span><text:span text:style-name="T225_2"><text:s/>–<text:s/>met<text:s/>expectation<text:s/></text:span></text:p>
          </table:table-cell>
        </table:table-row>
        <table:table-row table:style-name="Row28">
          <table:table-cell table:style-name="Cell98">
            <text:p text:style-name="P226"><text:span text:style-name="T226_1">Number<text:s/>of<text:s/>users<text:s/>utilising<text:s/>the<text:s/>trade<text:s/>information<text:s/>platforms</text:span></text:p>
          </table:table-cell>
          <table:table-cell table:style-name="Cell99">
            <text:p text:style-name="P227"><text:span text:style-name="T227_1">3000<text:s/>users</text:span><text:span text:style-name="T227_2"><text:s/></text:span><text:span text:style-name="T227_3">(2000<text:s/>Women,1000<text:s/>Men)</text:span></text:p>
          </table:table-cell>
          <table:table-cell table:style-name="Cell100">
            <text:p text:style-name="P228"><text:span text:style-name="T228_1">A<text:s/>-<text:s/></text:span><text:span text:style-name="T228_2">met<text:s/></text:span><text:span text:style-name="T228_3">expectation</text:span><text:span text:style-name="T228_4">.<text:s/></text:span></text:p>
            <text:p text:style-name="P229"/>
            <text:p text:style-name="P230"><text:span text:style-name="T230_1">Platform<text:s/>adoption<text:s/>targets<text:s/>were<text:s/>met,<text:s/>with<text:s/>3,000+<text:s/>users<text:s/>registered</text:span><text:span text:style-name="T230_2"><text:s/>(</text:span><text:span text:style-name="T230_3">1346<text:s/>women<text:s/></text:span><text:span text:style-name="T230_4">&amp;<text:s/>1835<text:s/>men<text:s/></text:span><text:span text:style-name="T230_5">users</text:span><text:span text:style-name="T230_6"><text:s/>for<text:s/></text:span><text:span text:style-name="T230_7">iZando</text:span><text:span text:style-name="T230_8">)</text:span><text:span text:style-name="T230_9">,<text:s/>over<text:s/>200<text:s/>products<text:s/>uploaded,<text:s/>and<text:s/>active<text:s/>usage<text:s/>exceeding<text:s/>minimum<text:s/>thresholds</text:span><text:span text:style-name="T230_10">.</text:span><text:span text:style-name="T230_11"><text:s/></text:span></text:p>
            <text:p text:style-name="P231"/>
          </table:table-cell>
        </table:table-row>
      </table:table>
      <text:p text:style-name="P232"/>
      <text:p text:style-name="P233"><text:span text:style-name="T233_1">Briefly<text:s/>describe<text:s/>the<text:s/>output’s<text:s/>activities<text:s/>and<text:s/>provide<text:s/>supporting<text:s/>narrative<text:s/>for<text:s/>the<text:s/>score.<text:s/></text:span></text:p>
      <text:p text:style-name="P234"/>
      <text:p text:style-name="P235"><text:span text:style-name="T235_1">Significant<text:s/>progress<text:s/>achieved<text:s/>under<text:s/>this<text:s/>output,<text:s/>with<text:s/>all<text:s/>major<text:s/>planned<text:s/>activities<text:s/>completed<text:s/>and<text:s/>the<text:s/>key<text:s/>digital<text:s/>trade<text:s/>information<text:s/>platforms<text:s/>fully<text:s/>operational.<text:s/>The<text:s/>Trade<text:s/>Information<text:s/>Portal<text:s/>(TIP)<text:s/>successfully<text:s/>transitioned<text:s/>from<text:s/>technical<text:s/>establishment<text:s/>to<text:s/>substantive<text:s/>content<text:s/>delivery.<text:s/>Through<text:s/>field<text:s/>missions<text:s/>and<text:s/>consultations<text:s/>conducted<text:s/>in<text:s/>Kinshasa,<text:s/>Matadi<text:s/>Port,<text:s/>and<text:s/>Kinshasa<text:s/>International<text:s/>Airport,<text:s/>the<text:s/>national<text:s/>TIP<text:s/>team,<text:s/>supported<text:s/>by<text:s/>UNCTAD,<text:s/>mapped<text:s/>and<text:s/>digitised<text:s/>trade<text:s/>information<text:s/>covering<text:s/>14<text:s/>strategic<text:s/>products,<text:s/>more<text:s/>than<text:s/>55<text:s/>trade<text:s/>procedures,<text:s/>over<text:s/>40<text:s/>institutions,<text:s/>34<text:s/>legal<text:s/>instruments,<text:s/>and<text:s/>approximately<text:s/>165<text:s/>supporting<text:s/>documents.<text:s/>In<text:s/>parallel,<text:s/>the<text:s/>analytical<text:s/>work<text:s/>for<text:s/>the<text:s/>SEGUCE<text:s/>Business<text:s/>Process<text:s/>Review<text:s/>was<text:s/>completed<text:s/>and<text:s/>validated,<text:s/>providing<text:s/>an<text:s/>important<text:s/>foundation<text:s/>for<text:s/>future<text:s/>trade<text:s/>facilitation<text:s/>reforms.<text:s/></text:span></text:p>
      <text:p text:style-name="P236"/>
      <text:p text:style-name="P237"><text:span text:style-name="T237_1">The<text:s/></text:span><text:span text:style-name="T237_2">iSOKO</text:span><text:span text:style-name="T237_3"><text:s/></text:span><text:span text:style-name="T237_4">(</text:span><text:span text:style-name="T237_5">iZANDO</text:span><text:span text:style-name="T237_6">)</text:span><text:span text:style-name="T237_7"><text:s/>digital<text:s/>platform<text:s/>was<text:s/>successfully<text:s/>customised,<text:s/>deployed,<text:s/>and<text:s/>operationalised<text:s/>with<text:s/>multilingual<text:s/>functionality<text:s/>and<text:s/>integrated<text:s/>modules<text:s/>for<text:s/>e-commerce,<text:s/>trade<text:s/>information,<text:s/>and<text:s/>business<text:s/>services.<text:s/>All<text:s/>contractual<text:s/>deliverables<text:s/>completed,<text:s/>including<text:s/>the<text:s/>needs<text:s/>assessment,<text:s/>platform<text:s/>development,<text:s/>digital<text:s/>skills<text:s/>training,<text:s/>and<text:s/>community<text:s/>engagement<text:s/>programme.<text:s/>Responsibility<text:s/>for<text:s/>platform<text:s/>management<text:s/>formally<text:s/>handed<text:s/>over<text:s/>to<text:s/>the<text:s/>FEC,<text:s/>establishing<text:s/>a<text:s/>clear<text:s/>pathway<text:s/>for<text:s/>sustainability<text:s/>and<text:s/>future<text:s/>expansion.<text:s/></text:span></text:p>
      <text:p text:style-name="P238"/>
      <text:p text:style-name="P239"><text:span text:style-name="T239_1">Capacity<text:s/>building<text:s/>objectives<text:s/></text:span><text:span text:style-name="T239_2">were<text:s/></text:span><text:span text:style-name="T239_3">fully<text:s/>achieved.<text:s/>Digital<text:s/>skills<text:s/>training<text:s/>was<text:s/>delivered<text:s/>to<text:s/>120<text:s/>traders,<text:s/>with<text:s/>women<text:s/>representing<text:s/>more<text:s/>than<text:s/>60%<text:s/>of<text:s/>participants<text:s/>and<text:s/>deliberate<text:s/>inclusion<text:s/>of<text:s/>persons<text:s/>with<text:s/>disabilities.<text:s/>Additional<text:s/>scale-up<text:s/></text:span><text:span text:style-name="T239_4">was<text:s/></text:span><text:span text:style-name="T239_5">achieved<text:s/>through<text:s/>a<text:s/>network<text:s/>of<text:s/>25<text:s/>Digital<text:s/>Ambassadors<text:s/>who<text:s/>supported<text:s/>large-scale<text:s/>onboarding<text:s/>and<text:s/>awareness<text:s/>raising<text:s/>across<text:s/>key<text:s/>border<text:s/>and<text:s/>commercial<text:s/>centres,<text:s/>including<text:s/></text:span><text:span text:style-name="T239_6">Kasumbalesa</text:span><text:span text:style-name="T239_7">,<text:s/></text:span><text:span text:style-name="T239_8">Sakania</text:span><text:span text:style-name="T239_9">,<text:s/></text:span><text:span text:style-name="T239_10">Mokambo</text:span><text:span text:style-name="T239_11">,<text:s/>Lubumbashi,<text:s/>and<text:s/></text:span><text:span text:style-name="T239_12">Likasi</text:span><text:span text:style-name="T239_13">.<text:s/>The<text:s/>referral-based<text:s/>mobilisation<text:s/>model<text:s/>significantly<text:s/>expanded<text:s/>the<text:s/>programme’s<text:s/>reach<text:s/>and<text:s/>strengthened<text:s/>trader<text:s/>participation.<text:s/></text:span></text:p>
      <text:p text:style-name="P240"><text:span text:style-name="T240_1">Th</text:span><text:span text:style-name="T240_2">is</text:span><text:span text:style-name="T240_3"><text:s/>output<text:s/>also</text:span><text:span text:style-name="T240_4"><text:s/>largely</text:span><text:span text:style-name="T240_5"><text:s/>met<text:s/>adoption<text:s/>and<text:s/>utilisation<text:s/>targets</text:span><text:span text:style-name="T240_6"><text:s/>(in<text:s/>some<text:s/>instances<text:s/>exceeding<text:s/>them,<text:s/>albeit<text:s/>there<text:s/>is<text:s/>some<text:s/>work<text:s/>to<text:s/>continue<text:s/>to<text:s/>do<text:s/>to<text:s/>encourage<text:s/>more<text:s/>women<text:s/>users)</text:span><text:span text:style-name="T240_7">.<text:s/>More<text:s/>than<text:s/>3,000<text:s/>users<text:s/>were<text:s/>registered<text:s/>on<text:s/>the<text:s/>platform,<text:s/>over<text:s/>200<text:s/>products<text:s/>were<text:s/>uploaded,<text:s/>and<text:s/>active<text:s/>use<text:s/>exceeded<text:s/>minimum<text:s/>performance<text:s/>thresholds.<text:s/>At<text:s/>the<text:s/>same<text:s/>time,<text:s/>trade<text:s/>information<text:s/>content,<text:s/>including<text:s/>procedures,<text:s/>prices,<text:s/>and<text:s/>service<text:s/>provider<text:s/>information,<text:s/>was<text:s/>made<text:s/>publicly<text:s/>accessible,<text:s/>improving<text:s/>traders’<text:s/>access<text:s/>to<text:s/>reliable<text:s/>and<text:s/>real-time<text:s/>information<text:s/>and<text:s/>supporting<text:s/>more<text:s/>formalised<text:s/>and<text:s/>efficient<text:s/>cross-border<text:s/>trade<text:s/>practices.<text:s/></text:span><text:span text:style-name="T240_8">Community<text:s/>engagement<text:s/>mechanisms<text:s/>were<text:s/>strengthened<text:s/>through<text:s/>fully<text:s/>operational<text:s/>governance<text:s/>structures,<text:s/>while<text:s/>institutional<text:s/>ownership<text:s/>was<text:s/>reinforced<text:s/>through<text:s/>FEC’s<text:s/>commitment<text:s/>to<text:s/>continue<text:s/>managing<text:s/>and<text:s/>scaling<text:s/>the<text:s/>platform.<text:s/></text:span></text:p>
      <text:p text:style-name="P241"/>
      <text:p text:style-name="P242"><text:span text:style-name="T242_1">Describe<text:s/>any<text:s/>changes<text:s/>to<text:s/>this<text:s/>output<text:s/>during<text:s/>the<text:s/>past<text:s/>year,<text:s/>and<text:s/>any<text:s/>planned<text:s/>changes<text:s/></text:span><text:span text:style-name="T242_2">as<text:s/>a<text:s/>result<text:s/>of</text:span><text:span text:style-name="T242_3"><text:s/>this<text:s/>review.<text:s/></text:span></text:p>
      <text:p text:style-name="P243"/>
      <text:p text:style-name="P244"><text:span text:style-name="T244_1">This<text:s/></text:span><text:span text:style-name="T244_2">is<text:s/>a<text:s/></text:span><text:span text:style-name="T244_3">new<text:s/>output<text:s/></text:span><text:span text:style-name="T244_4">that<text:s/></text:span><text:span text:style-name="T244_5">brings<text:s/>together<text:s/>three<text:s/>complementary<text:s/>milestones<text:s/>aimed<text:s/>at<text:s/>enhancing<text:s/>trade<text:s/>transparency,<text:s/>improving<text:s/>customs<text:s/>efficiency,<text:s/>and<text:s/>expanding<text:s/>inclusive<text:s/>digital<text:s/>trade<text:s/>access<text:s/>for<text:s/>women<text:s/>traders<text:s/>and<text:s/>S</text:span><text:span text:style-name="T244_6">mall<text:s/></text:span><text:span text:style-name="T244_7">&amp;<text:s/></text:span><text:span text:style-name="T244_8">M</text:span><text:span text:style-name="T244_9">edium<text:s/></text:span><text:span text:style-name="T244_10">E</text:span><text:span text:style-name="T244_11">ntreprise</text:span><text:span text:style-name="T244_12">s</text:span><text:span text:style-name="T244_13"><text:s/></text:span><text:span text:style-name="T244_14">(</text:span><text:span text:style-name="T244_15">SMEs</text:span><text:span text:style-name="T244_16">)</text:span><text:span text:style-name="T244_17">.</text:span></text:p>
      <text:p text:style-name="P245"><text:span text:style-name="T245_1"><text:s text:c="3"/></text:span></text:p>
      <text:p text:style-name="P246"><text:span text:style-name="T24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47"/>
      <text:p text:style-name="P248"><text:span text:style-name="T248_1">Digital<text:s/>platforms<text:s/>achieve<text:s/>greater<text:s/>adoption<text:s/>when<text:s/>combined<text:s/>with<text:s/>user<text:s/>outreach<text:s/>and<text:s/>capacity<text:s/>building.<text:s/>The<text:s/>success<text:s/>of<text:s/></text:span><text:span text:style-name="T248_2">iZANDO</text:span><text:span text:style-name="T248_3"><text:s/>was<text:s/>driven<text:s/>not<text:s/>only<text:s/>by<text:s/>platform<text:s/>development<text:s/>but<text:s/>also<text:s/>by<text:s/>trader<text:s/>training,<text:s/>Digital<text:s/>Ambassadors,<text:s/>and<text:s/>community<text:s/>engagement<text:s/>activities.</text:span></text:p>
      <text:p text:style-name="P249"/>
      <text:p text:style-name="P250"><text:span text:style-name="T250_1">Local<text:s/>institutional<text:s/>ownership<text:s/>is<text:s/>critical<text:s/>for<text:s/>sustainability.<text:s/>Early<text:s/>engagement<text:s/>and<text:s/>eventual<text:s/>handover<text:s/>of<text:s/>platform<text:s/>management<text:s/>to<text:s/>FEC<text:s/>strengthened<text:s/>prospects<text:s/>for<text:s/>long-term<text:s/>operation<text:s/>and<text:s/>scaling<text:s/>beyond<text:s/>the<text:s/>programme<text:s/>period.</text:span></text:p>
      <text:p text:style-name="P251"/>
      <text:p text:style-name="P252"><text:span text:style-name="T252_1">The<text:s/>number<text:s/>of<text:s/>men<text:s/>using<text:s/></text:span><text:span text:style-name="T252_2">Izando</text:span><text:span text:style-name="T252_3"><text:s/></text:span><text:span text:style-name="T252_4">eclipses</text:span><text:span text:style-name="T252_5"><text:s/>the<text:s/>number<text:s/>of<text:s/>women.<text:s/>TMA<text:s/></text:span><text:span text:style-name="T252_6">and</text:span><text:span text:style-name="T252_7"><text:s/></text:span><text:span text:style-name="T252_8">FEC</text:span><text:span text:style-name="T252_9"><text:s/>should<text:s/>consider<text:s/>other<text:s/>ways<text:s/>to<text:s/>engage<text:s/>wi</text:span><text:span text:style-name="T252_10">th<text:s/>this<text:s/>audience<text:s/>and<text:s/>increase<text:s/>the<text:s/>number<text:s/>of</text:span><text:span text:style-name="T252_11"><text:s/>women</text:span><text:span text:style-name="T252_12"><text:s/>users</text:span><text:span text:style-name="T252_13">.</text:span></text:p>
      <text:p text:style-name="P253"/>
      <table:table table:style-name="Table10"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29">
          <table:table-cell table:style-name="Cell101">
            <text:p text:style-name="P254"><text:span text:style-name="T254_1">Output<text:s/>Title<text:s/></text:span></text:p>
          </table:table-cell>
          <table:table-cell table:style-name="Cell102" table:number-columns-spanned="4">
            <text:p text:style-name="P255"><text:span text:style-name="T255_1">Enhanced<text:s/>capacity<text:s/>of<text:s/>public<text:s/>and<text:s/>private<text:s/>stakeholde</text:span><text:span text:style-name="T255_2">r</text:span><text:span text:style-name="T255_3">s</text:span><text:span text:style-name="T255_4"><text:s/>to<text:s/>implement<text:s/></text:span><text:span text:style-name="T255_5">AfCFTA<text:s text:c="2"/>provisions</text:span><text:span text:style-name="T255_6"><text:s/>effectively</text:span></text:p>
          </table:table-cell>
          <table:covered-table-cell/>
          <table:covered-table-cell/>
          <table:covered-table-cell/>
        </table:table-row>
        <table:table-row table:style-name="Row30">
          <table:table-cell table:style-name="Cell103" table:number-columns-spanned="2">
            <text:p text:style-name="P256"><text:span text:style-name="T256_1">Output<text:s/>number:<text:s/></text:span></text:p>
          </table:table-cell>
          <table:covered-table-cell/>
          <table:table-cell table:style-name="Cell104">
            <text:p text:style-name="P257"><text:span text:style-name="T257_1">4</text:span></text:p>
          </table:table-cell>
          <table:table-cell table:style-name="Cell105">
            <text:p text:style-name="P258"><text:span text:style-name="T258_1">Output<text:s/>Score:<text:s/></text:span></text:p>
          </table:table-cell>
          <table:table-cell table:style-name="Cell106">
            <text:p text:style-name="P259"><text:span text:style-name="T259_1">C</text:span></text:p>
          </table:table-cell>
        </table:table-row>
        <table:table-row table:style-name="Row31">
          <table:table-cell table:style-name="Cell107" table:number-columns-spanned="2">
            <text:p text:style-name="P260"><text:span text:style-name="T260_1">Impact<text:s/>weighting<text:s/>(%):<text:s text:c="2"/></text:span></text:p>
          </table:table-cell>
          <table:covered-table-cell/>
          <table:table-cell table:style-name="Cell108">
            <text:p text:style-name="P261"><text:span text:style-name="T261_1">10</text:span></text:p>
          </table:table-cell>
          <table:table-cell table:style-name="Cell109">
            <text:p text:style-name="P262"><text:span text:style-name="T262_1">W</text:span><text:span text:style-name="T262_2">eighting<text:s/>revised<text:s/>since<text:s/>last<text:s/>AR?<text:s/></text:span></text:p>
          </table:table-cell>
          <table:table-cell table:style-name="Cell110">
            <text:p text:style-name="P263"><text:span text:style-name="T263_1">n/a</text:span></text:p>
          </table:table-cell>
        </table:table-row>
      </table:table>
      <text:p text:style-name="P264"/>
      <table:table table:style-name="Table11">
        <table:table-column table:style-name="Column44"/>
        <table:table-column table:style-name="Column45"/>
        <table:table-column table:style-name="Column46"/>
        <table:table-row table:style-name="Row32">
          <table:table-cell table:style-name="Cell111">
            <text:p text:style-name="P265"><text:span text:style-name="T265_1">Indicator(s)</text:span></text:p>
          </table:table-cell>
          <table:table-cell table:style-name="Cell112">
            <text:p text:style-name="P266"><text:span text:style-name="T266_1">Milestone(s)<text:s/>for<text:s/>this<text:s/>review</text:span></text:p>
          </table:table-cell>
          <table:table-cell table:style-name="Cell113">
            <text:p text:style-name="P267"><text:span text:style-name="T267_1">Progress<text:s/></text:span></text:p>
          </table:table-cell>
        </table:table-row>
        <table:table-row table:style-name="Row33">
          <table:table-cell table:style-name="Cell114">
            <text:p text:style-name="P268"><text:span text:style-name="T268_1">Number<text:s/>public<text:s/>and<text:s/>private<text:s/>sector<text:s/>stakeholders<text:s/>(including<text:s/>women-led<text:s/>SMEs)<text:s/>trained<text:s/>on<text:s/>AfCFTA<text:s/>protocols,<text:s/>rules<text:s/>of<text:s/>origin,<text:s/>and<text:s/>cross-border<text:s/>procedures</text:span></text:p>
          </table:table-cell>
          <table:table-cell table:style-name="Cell115">
            <text:p text:style-name="P269"><text:span text:style-name="T269_1">Total<text:s/>:300<text:s/></text:span></text:p>
            <text:p text:style-name="P270"><text:span text:style-name="T270_1">Female:90</text:span></text:p>
            <text:p text:style-name="P271"><text:span text:style-name="T271_1">Male:210</text:span></text:p>
          </table:table-cell>
          <table:table-cell table:style-name="Cell116">
            <text:p text:style-name="P272"><text:span text:style-name="T272_1">C<text:s/>–<text:s/></text:span><text:span text:style-name="T272_2">Did<text:s/>not<text:s/>meet<text:s/>expectations</text:span></text:p>
            <text:p text:style-name="P273"/>
            <text:p text:style-name="P274"><text:span text:style-name="T274_1">Progress<text:s/>under<text:s/>this<text:s/>output<text:s/>has<text:s/>been<text:s/></text:span><text:span text:style-name="T274_2">mixed</text:span><text:span text:style-name="T274_3">.<text:s/></text:span><text:span text:style-name="T274_4">Important<text:s/>preparatory<text:s/>work<text:s/>was<text:s/></text:span><text:span text:style-name="T274_5">completed</text:span><text:span text:style-name="T274_6"><text:s/>in<text:s/>December<text:s/>2025</text:span><text:span text:style-name="T274_7">;</text:span><text:span text:style-name="T274_8"><text:s/>the<text:s/>intended<text:s/>outcome<text:s/>of<text:s/>strengthened<text:s/>AfCFTA<text:s/>implementation<text:s/>capacity</text:span><text:span text:style-name="T274_9"><text:s/>planned<text:s/></text:span><text:span text:style-name="T274_10">to<text:s/>start<text:s/>in<text:s/></text:span><text:span text:style-name="T274_11">February</text:span><text:span text:style-name="T274_12"><text:s/>2026</text:span><text:span text:style-name="T274_13"><text:s/>has<text:s/>not<text:s/></text:span><text:span text:style-name="T274_14">been<text:s/></text:span><text:span text:style-name="T274_15"><text:s/></text:span><text:span text:style-name="T274_16">achieved</text:span><text:span text:style-name="T274_17"><text:s/></text:span><text:span text:style-name="T274_18">due<text:s/></text:span><text:span text:style-name="T274_19">to</text:span><text:span text:style-name="T274_20"><text:s/>operational<text:s/>disruptions</text:span></text:p>
            <text:p text:style-name="P275"><text:span text:style-name="T275_1">in<text:s/>Kinshasa</text:span><text:span text:style-name="T275_2">.</text:span></text:p>
            <text:p text:style-name="P276"/>
          </table:table-cell>
        </table:table-row>
      </table:table>
      <text:p text:style-name="P277"/>
      <text:p text:style-name="P278"><text:span text:style-name="T278_1">Briefly<text:s/>describe<text:s/>the<text:s/>output’s<text:s/>activities<text:s/>and<text:s/>provide<text:s/>supporting<text:s/>narrative<text:s/>for<text:s/>the<text:s/>score.<text:s/></text:span></text:p>
      <text:p text:style-name="P279"/>
      <text:p text:style-name="P280"><text:span text:style-name="T280_1">The<text:s/>AfCFTA<text:s/>is<text:s/>a<text:s/>flagship<text:s/>initiative<text:s/>of<text:s/>the<text:s/>African<text:s/>Union<text:s/>aimed<text:s/>at<text:s/>creating<text:s/>a<text:s/>single<text:s/>African<text:s/>market<text:s/>for<text:s/>goods<text:s/>and<text:s/>services,<text:s/>reducing<text:s/>trade<text:s/>barriers,<text:s/>and<text:s/>increasing<text:s/>intra-African<text:s/>trade.<text:s/>It<text:s/>is<text:s/>widely<text:s/>regarded<text:s/>as<text:s/>the<text:s/>world's<text:s/>largest<text:s/>free<text:s/>trade<text:s/>area<text:s/>by<text:s/>the<text:s/>number<text:s/>of<text:s/>participating<text:s/>countries</text:span></text:p>
      <text:p text:style-name="P281"/>
      <text:p text:style-name="P282"><text:span text:style-name="T282_1">AfCFTA<text:s/>implementation<text:s/></text:span><text:span text:style-name="T282_2">was</text:span><text:span text:style-name="T282_3"><text:s/>identified<text:s/>as<text:s/>an<text:s/>important<text:s/>opportunity<text:s/>for<text:s/>the<text:s/>DRC<text:s/>to<text:s/>strengthen<text:s/>integration<text:s/>into<text:s/>regional<text:s/>and<text:s/>continental<text:s/>markets.<text:s/>Planned<text:s/>support<text:s/></text:span><text:span text:style-name="T282_4">within<text:s/>this<text:s/>project<text:s/></text:span><text:span text:style-name="T282_5">includes:</text:span></text:p>
      <text:list text:style-name="LS6" xml:id="list8">
        <text:list-item>
          <text:p text:style-name="P283"><text:span text:style-name="T283_1">Capacity<text:s/>building<text:s/>for<text:s/>government<text:s/>institutions</text:span><text:span text:style-name="T283_2">;</text:span></text:p>
        </text:list-item>
        <text:list-item>
          <text:p text:style-name="P284"><text:span text:style-name="T284_1">Alignment<text:s/>of<text:s/>national<text:s/>laws<text:s/>and<text:s/>procedures<text:s/>with<text:s/>AfCFTA<text:s/>protocols</text:span><text:span text:style-name="T284_2">;</text:span></text:p>
        </text:list-item>
        <text:list-item>
          <text:p text:style-name="P285"><text:span text:style-name="T285_1">Enhanced<text:s/>trade<text:s/>facilitation<text:s/>and<text:s/>customs<text:s/>reforms</text:span><text:span text:style-name="T285_2">;<text:s/>and</text:span></text:p>
        </text:list-item>
        <text:list-item>
          <text:p text:style-name="P286"><text:span text:style-name="T286_1">Improved<text:s/>mechanisms<text:s/>for<text:s/>addressing<text:s/>non-tariff<text:s/>barriers.</text:span></text:p>
        </text:list-item>
      </text:list>
      <text:p text:style-name="P287"/>
      <text:p text:style-name="P288"><text:span text:style-name="T288_1">Key<text:s/>achievements<text:s/>during<text:s/>the<text:s/>review<text:s/>period<text:s/>included<text:s/>the<text:s/>completion<text:s/>of<text:s/>the<text:s/>procurement<text:s/>process<text:s/>to<text:s/>engage<text:s/>a<text:s/>technical<text:s/>firm<text:s/>that<text:s/>will<text:s/>support<text:s/>capacity<text:s/>building<text:s/>for<text:s/>relevant<text:s/>DRC<text:s/>institutions<text:s/>to<text:s/>effectively<text:s/>implement<text:s/>and<text:s/></text:span><text:span text:style-name="T288_2">integrate</text:span><text:span text:style-name="T288_3"><text:s/>the<text:s/>AfCFTA<text:s/>Agreement.<text:s/>In<text:s/>addition,<text:s/>a<text:s/>legal<text:s/>gap<text:s/>analysis<text:s/>was<text:s/>undertaken<text:s/>to<text:s/>assess<text:s/>the<text:s/>alignment<text:s/>of<text:s/>DRC<text:s/>trade<text:s/>legislation<text:s/>with<text:s/>AfCFTA<text:s/>requirements.<text:s/>This<text:s/>analysis<text:s/>provides<text:s/>a<text:s/>valuable<text:s/>evidence<text:s/>base<text:s/>for<text:s/>identifying<text:s/>the<text:s/>legislative<text:s/>and<text:s/>regulatory<text:s/>reforms<text:s/>needed<text:s/>to<text:s/>ensure<text:s/>compliance<text:s/>with<text:s/>AfCFTA<text:s/>commitments.</text:span></text:p>
      <text:p text:style-name="P289"/>
      <text:p text:style-name="P290"><text:span text:style-name="T290_1">However,<text:s/>progress<text:s/>beyond<text:s/>these<text:s/>foundational<text:s/>activities<text:s/>has<text:s/>been<text:s/>limited.<text:s/>Although<text:s/></text:span><text:span text:style-name="T290_2">there<text:s/>is<text:s/>an<text:s/>agreed</text:span><text:span text:style-name="T290_3"><text:s/>action<text:s/>plan,<text:s/>implementation<text:s/>stalled.<text:s/>Consequently,<text:s/>the<text:s/>findings<text:s/>of<text:s/>the<text:s/>legal<text:s/>gap<text:s/>analysis<text:s/>have<text:s/>not<text:s/>yet<text:s/>been<text:s/>translated<text:s/>into<text:s/>a<text:s/>prioritised<text:s/>and<text:s/>structured<text:s/>reform<text:s/>roadmap.</text:span><text:span text:style-name="T290_4"><text:s/></text:span><text:span text:style-name="T290_5">Furthermore,<text:s/>planned<text:s/>capacity-building<text:s/>and<text:s/>awareness-raising<text:s/>activities<text:s/>for<text:s/>the<text:s/>Ministry<text:s/>of<text:s/></text:span><text:span text:style-name="T290_6">External<text:s/></text:span><text:span text:style-name="T290_7">Trade<text:s/>and<text:s/>other<text:s/>key<text:s/>stakeholders<text:s/>were<text:s/>not<text:s/>conducted<text:s/></text:span><text:span text:style-name="T290_8">as<text:s/>planned</text:span><text:span text:style-name="T290_9"><text:s/>due<text:s/>to<text:s/></text:span><text:span text:style-name="T290_10">operational<text:s/>disruptions</text:span><text:span text:style-name="T290_11"><text:s/></text:span><text:span text:style-name="T290_12">in<text:s/>Kinshasa</text:span><text:span text:style-name="T290_13"><text:s/></text:span><text:span text:style-name="T290_14">requir</text:span><text:span text:style-name="T290_15">ing</text:span><text:span text:style-name="T290_16"><text:s/>prompt<text:s/>attention<text:s/>and<text:s/>coordination</text:span><text:span text:style-name="T290_17">.</text:span></text:p>
      <text:p text:style-name="P291"/>
      <text:p text:style-name="P292"><text:span text:style-name="T292_1">However,<text:s/>a<text:s/>comprehensive<text:s/>training<text:s/>curriculum,<text:s/>an<text:s/>assessment<text:s/>of<text:s/>DRC’s<text:s/>AfCFTA<text:s/>implementation<text:s/>readiness,<text:s/>and<text:s/>an<text:s/>inception<text:s/>report<text:s/>were<text:s/>successfully<text:s/>completed<text:s/>with<text:s/>active<text:s/>participation<text:s/>from<text:s/>the<text:s/>Ministry<text:s/>of<text:s/>External<text:s/>Trade.</text:span><text:span text:style-name="T292_2"><text:s/></text:span><text:span text:style-name="T292_3">Similarly,<text:s/>support<text:s/>for<text:s/>trade<text:s/>policy<text:s/>reviews,<text:s/>the<text:s/>development<text:s/>of<text:s/>export<text:s/>guidelines,<text:s/>and<text:s/>participation<text:s/>in<text:s/>regional<text:s/>and<text:s/>continental<text:s/>trade<text:s/>negotiation<text:s/>forums<text:s/>was<text:s/>suspended,<text:s/>delaying<text:s/>efforts<text:s/>to<text:s/>strengthen<text:s/>the<text:s/>DRC’s<text:s/>trade<text:s/>policy<text:s/>framework<text:s/>and<text:s/>enhance<text:s/>its<text:s/>engagement<text:s/>in<text:s/>AfCFTA<text:s/>and<text:s/>broader<text:s/>regional<text:s/>integration<text:s/>processes.</text:span></text:p>
      <text:p text:style-name="P293"/>
      <text:p text:style-name="P294"><text:span text:style-name="T294_1">Describe<text:s/>any<text:s/>changes<text:s/>to<text:s/>this<text:s/>output<text:s/>during<text:s/>the<text:s/>past<text:s/>year,<text:s/>and<text:s/>any<text:s/>planned<text:s/>changes<text:s/></text:span><text:span text:style-name="T294_2">as<text:s/>a<text:s/>result<text:s/>of</text:span><text:span text:style-name="T294_3"><text:s/>this<text:s/>review.<text:s/></text:span></text:p>
      <text:p text:style-name="P295"/>
      <text:p text:style-name="P296"><text:span text:style-name="T296_1">This<text:s/>is<text:s/>a<text:s/>new<text:s/>output,<text:s/>and<text:s/>given<text:s/>that<text:s/>several<text:s/>key<text:s/>activities<text:s/>remain<text:s/>on<text:s/>hold,<text:s/>the<text:s/>achievement<text:s/>of<text:s/>its<text:s/>intended<text:s/>results<text:s/>will<text:s/>need<text:s/>to<text:s/>be<text:s/>deferred<text:s/>to<text:s/>the<text:s/>next<text:s/>review<text:s/>period.</text:span></text:p>
      <text:p text:style-name="P297"/>
      <text:p text:style-name="P298"><text:span text:style-name="T29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99"/>
      <text:p text:style-name="P300"><text:span text:style-name="T300_1">Many<text:s/>TMA<text:s/>activities<text:s/>depend<text:s/>on<text:s/>the<text:s/>ability<text:s/>to<text:s/>implement<text:s/>them<text:s/>in<text:s/>person.<text:s/>However,<text:s/></text:span><text:span text:style-name="T300_2">this<text:s/></text:span><text:span text:style-name="T300_3">is<text:s/>not<text:s/>always<text:s/>feasible</text:span><text:span text:style-name="T300_4"><text:s/>in<text:s/></text:span><text:span text:style-name="T300_5">the<text:s/></text:span><text:span text:style-name="T300_6"><text:s/>DRC</text:span><text:span text:style-name="T300_7">.<text:s/>TMA<text:s/>should<text:s/>continue<text:s/>exploring<text:s/>and<text:s/>strengthening<text:s/>alternative<text:s/>approaches<text:s/>that<text:s/>enable<text:s/>activities<text:s/>to<text:s/>be<text:s/>delivered<text:s/>virtually<text:s/>or<text:s/>remotely,<text:s/>ensuring<text:s/>programme<text:s/>delivery<text:s/>can<text:s/>continue<text:s/>despite<text:s/>access<text:s/>and<text:s/>security<text:s/>constraints.</text:span></text:p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p text:style-name="P315"/>
      <table:table table:style-name="Table12"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34">
          <table:table-cell table:style-name="Cell117">
            <text:p text:style-name="P316"><text:span text:style-name="T316_1">Output<text:s/>Title<text:s/></text:span></text:p>
          </table:table-cell>
          <table:table-cell table:style-name="Cell118" table:number-columns-spanned="4">
            <text:p text:style-name="P317"><text:span text:style-name="T317_1">Number<text:s/>of<text:s/>NTBs<text:s/>monitoring<text:s/>mechanism<text:s/>established<text:s/>through<text:s/>the<text:s/>N</text:span><text:span text:style-name="T317_2">ational<text:s/></text:span><text:span text:style-name="T317_3">T</text:span><text:span text:style-name="T317_4">rade<text:s/></text:span><text:span text:style-name="T317_5">F</text:span><text:span text:style-name="T317_6">acilitation<text:s/></text:span><text:span text:style-name="T317_7">C</text:span><text:span text:style-name="T317_8">ommittee</text:span></text:p>
          </table:table-cell>
          <table:covered-table-cell/>
          <table:covered-table-cell/>
          <table:covered-table-cell/>
        </table:table-row>
        <table:table-row table:style-name="Row35">
          <table:table-cell table:style-name="Cell119" table:number-columns-spanned="2">
            <text:p text:style-name="P318"><text:span text:style-name="T318_1">Output<text:s/>number:<text:s/></text:span></text:p>
          </table:table-cell>
          <table:covered-table-cell/>
          <table:table-cell table:style-name="Cell120">
            <text:p text:style-name="P319"><text:span text:style-name="T319_1">5</text:span></text:p>
          </table:table-cell>
          <table:table-cell table:style-name="Cell121">
            <text:p text:style-name="P320"><text:span text:style-name="T320_1">Output<text:s/>Score:<text:s/></text:span></text:p>
          </table:table-cell>
          <table:table-cell table:style-name="Cell122">
            <text:p text:style-name="P321"><text:span text:style-name="T321_1">C</text:span><text:span text:style-name="T321_2"><text:s/></text:span></text:p>
          </table:table-cell>
        </table:table-row>
        <table:table-row table:style-name="Row36">
          <table:table-cell table:style-name="Cell123" table:number-columns-spanned="2">
            <text:p text:style-name="P322"><text:span text:style-name="T322_1">Impact<text:s/>weighting<text:s/>(%):<text:s text:c="2"/></text:span></text:p>
          </table:table-cell>
          <table:covered-table-cell/>
          <table:table-cell table:style-name="Cell124">
            <text:p text:style-name="P323"><text:span text:style-name="T323_1">10</text:span></text:p>
          </table:table-cell>
          <table:table-cell table:style-name="Cell125">
            <text:p text:style-name="P324"><text:span text:style-name="T324_1">W</text:span><text:span text:style-name="T324_2">eighting<text:s/>revised<text:s/>since<text:s/>last<text:s/>AR?<text:s/></text:span></text:p>
          </table:table-cell>
          <table:table-cell table:style-name="Cell126">
            <text:p text:style-name="P325"><text:span text:style-name="T325_1">n/a</text:span></text:p>
          </table:table-cell>
        </table:table-row>
      </table:table>
      <text:p text:style-name="P326"/>
      <table:table table:style-name="Table13">
        <table:table-column table:style-name="Column52"/>
        <table:table-column table:style-name="Column53"/>
        <table:table-column table:style-name="Column54"/>
        <table:table-row table:style-name="Row37">
          <table:table-cell table:style-name="Cell127">
            <text:p text:style-name="P327"><text:span text:style-name="T327_1">Indicator(s)</text:span></text:p>
          </table:table-cell>
          <table:table-cell table:style-name="Cell128">
            <text:p text:style-name="P328"><text:span text:style-name="T328_1">Milestone(s)<text:s/>for<text:s/>this<text:s/>review</text:span></text:p>
          </table:table-cell>
          <table:table-cell table:style-name="Cell129">
            <text:p text:style-name="P329"><text:span text:style-name="T329_1">Progress<text:s/></text:span></text:p>
          </table:table-cell>
        </table:table-row>
        <table:table-row table:style-name="Row38">
          <table:table-cell table:style-name="Cell130">
            <text:p text:style-name="P330"><text:span text:style-name="T330_1">Number<text:s/></text:span><text:span text:style-name="T330_2">of<text:s/></text:span><text:span text:style-name="T330_3"><text:s/></text:span><text:span text:style-name="T330_4">Non</text:span><text:span text:style-name="T330_5">-Tariff<text:s/>Barriers</text:span><text:span text:style-name="T330_6"><text:s/></text:span><text:span text:style-name="T330_7">(</text:span><text:span text:style-name="T330_8">NTBs</text:span><text:span text:style-name="T330_9">)</text:span><text:span text:style-name="T330_10"><text:s/>monitoring<text:s/>mechanism<text:s/>established<text:s/>through<text:s/></text:span><text:span text:style-name="T330_11">the<text:s/></text:span><text:span text:style-name="T330_12"><text:s/></text:span><text:span text:style-name="T330_13">National</text:span><text:span text:style-name="T330_14"><text:s/>Trade<text:s/>Facilitation<text:s/>Committee</text:span><text:span text:style-name="T330_15"><text:s/></text:span><text:span text:style-name="T330_16">(</text:span><text:span text:style-name="T330_17">NTFC</text:span><text:span text:style-name="T330_18">)</text:span></text:p>
          </table:table-cell>
          <table:table-cell table:style-name="Cell131">
            <text:p text:style-name="P331"><text:span text:style-name="T331_1">1<text:s/>NTB<text:s/>mechanism<text:s/>established<text:s/>and<text:s/>piloted</text:span></text:p>
          </table:table-cell>
          <table:table-cell table:style-name="Cell132">
            <text:p text:style-name="P332"><text:span text:style-name="T332_1">C</text:span><text:span text:style-name="T332_2"><text:s/></text:span><text:span text:style-name="T332_3">–</text:span><text:span text:style-name="T332_4"><text:s/></text:span><text:span text:style-name="T332_5">The<text:s/>mechanism<text:s/></text:span><text:span text:style-name="T332_6">was<text:s/></text:span><text:span text:style-name="T332_7">not</text:span><text:span text:style-name="T332_8"><text:s/></text:span><text:span text:style-name="T332_9">established<text:s/>as<text:s/>planned</text:span></text:p>
            <text:p text:style-name="P333"/>
            <text:p text:style-name="P334"/>
            <text:p text:style-name="P335"/>
          </table:table-cell>
        </table:table-row>
      </table:table>
      <text:p text:style-name="P336"/>
      <text:p text:style-name="P337"/>
      <text:p text:style-name="P338"><text:span text:style-name="T338_1">Briefly<text:s/>describe<text:s/>the<text:s/>output’s<text:s/>activities<text:s/>and<text:s/>provide<text:s/>supporting<text:s/>narrative<text:s/>for<text:s/>the<text:s/>score.<text:s/></text:span></text:p>
      <text:p text:style-name="P339"/>
      <text:p text:style-name="P340"/>
      <text:p text:style-name="P341"><text:span text:style-name="T341_1">While<text:s/>the<text:s/>output<text:s/>was<text:s/>not<text:s/>fully<text:s/>achieved<text:s/>during<text:s/>the<text:s/>reporting<text:s/>period,<text:s/>key<text:s/>foundations<text:s/>were<text:s/>established,<text:s/>including<text:s/>a<text:s/>comprehensive<text:s/>training<text:s/>curriculum,<text:s/>an<text:s/>AfCFTA<text:s/>readiness<text:s/>assessment<text:s/>for<text:s/>the<text:s/>DRC,<text:s/>and<text:s/>a<text:s/>finalised<text:s/>inception<text:s/>report.<text:s/>Strong<text:s/>engagement<text:s/>from<text:s/>the<text:s/>Ministry<text:s/>of<text:s/>External<text:s/>Trade<text:s/>maintained<text:s/>momentum<text:s/>and<text:s/>supports<text:s/>completion<text:s/>of<text:s/>the<text:s/>remaining<text:s/>activities<text:s/>in<text:s/>the<text:s/>next<text:s/>reporting<text:s/>period.<text:s/>Meanwhile,<text:s/>UNCTAD<text:s/>provided<text:s/>technical<text:s/>assistance<text:s/>to<text:s/>the<text:s/>NTFC<text:s/>Secretariat<text:s/>to<text:s/>strengthen<text:s/>its<text:s/>capacity<text:s/>to<text:s/>coordinate<text:s/>WTO<text:s/>TFA<text:s/>implementation<text:s/>and<text:s/>monitor<text:s/>compliance.</text:span></text:p>
      <text:p text:style-name="P342"/>
      <text:p text:style-name="P343"><text:span text:style-name="T343_1">Describe<text:s/>any<text:s/>changes<text:s/>to<text:s/>this<text:s/>output<text:s/>during<text:s/>the<text:s/>past<text:s/>year,<text:s/>and<text:s/>any<text:s/>planned<text:s/>changes<text:s/></text:span><text:span text:style-name="T343_2">as<text:s/>a<text:s/>result<text:s/>of</text:span><text:span text:style-name="T343_3"><text:s/>this<text:s/>review.<text:s/></text:span></text:p>
      <text:p text:style-name="P344"/>
      <text:p text:style-name="P345"><text:span text:style-name="T345_1">This<text:s/>is<text:s/>a<text:s/>new<text:s/>output<text:s/>incorporated<text:s/>into<text:s/>the<text:s/></text:span><text:span text:style-name="T345_2">logframe</text:span><text:span text:style-name="T345_3"><text:s/>and<text:s/>has<text:s/></text:span><text:span text:style-name="T345_4">not<text:s/></text:span><text:span text:style-name="T345_5">been<text:s/>achieved<text:s/>during<text:s/>the<text:s/>reporting<text:s/>period.</text:span></text:p>
      <text:p text:style-name="P346"/>
      <text:p text:style-name="P347"><text:span text:style-name="T34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48"/>
      <text:p text:style-name="P349"><text:span text:style-name="T349_1">Sustained<text:s/>technical<text:s/>assistance<text:s/>combined<text:s/>with<text:s/>institutional<text:s/>strengthening<text:s/>and<text:s/>practical<text:s/>monitoring<text:s/>tools<text:s/>proved<text:s/>effective<text:s/>in<text:s/>accelerating<text:s/>WTO<text:s/>TFA<text:s/>implementation,<text:s/>demonstrating<text:s/>that<text:s/>governance<text:s/>reforms<text:s/>and<text:s/>capacity<text:s/>building<text:s/>are<text:s/>mutually<text:s/>reinforcing.</text:span></text:p>
      <text:p text:style-name="P350"/>
      <text:p text:style-name="P351"/>
      <text:p text:style-name="P352"/>
      <table:table table:style-name="Table14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39">
          <table:table-cell table:style-name="Cell133">
            <text:p text:style-name="P353"><text:span text:style-name="T353_1">Output<text:s/>Title<text:s/></text:span></text:p>
          </table:table-cell>
          <table:table-cell table:style-name="Cell134" table:number-columns-spanned="4">
            <text:p text:style-name="P354"><text:span text:style-name="T354_1">Enhanced<text:s/>trade<text:s/>and<text:s/>security<text:s/>along<text:s/>the<text:s/>Central<text:s/>Corridor<text:s/>at<text:s/>the<text:s/>DRC–Zambia<text:s/>border.<text:s text:c="2"/></text:span></text:p>
          </table:table-cell>
          <table:covered-table-cell/>
          <table:covered-table-cell/>
          <table:covered-table-cell/>
        </table:table-row>
        <table:table-row table:style-name="Row40">
          <table:table-cell table:style-name="Cell135" table:number-columns-spanned="2">
            <text:p text:style-name="P355"><text:span text:style-name="T355_1">Output<text:s/>number:<text:s/></text:span></text:p>
          </table:table-cell>
          <table:covered-table-cell/>
          <table:table-cell table:style-name="Cell136">
            <text:p text:style-name="P356"><text:span text:style-name="T356_1">6</text:span></text:p>
          </table:table-cell>
          <table:table-cell table:style-name="Cell137">
            <text:p text:style-name="P357"><text:span text:style-name="T357_1">Output<text:s/>Score:<text:s/></text:span></text:p>
          </table:table-cell>
          <table:table-cell table:style-name="Cell138">
            <text:p text:style-name="P358"><text:span text:style-name="T358_1">A</text:span></text:p>
          </table:table-cell>
        </table:table-row>
        <table:table-row table:style-name="Row41">
          <table:table-cell table:style-name="Cell139" table:number-columns-spanned="2">
            <text:p text:style-name="P359"><text:span text:style-name="T359_1">Impact<text:s/>weighting<text:s/>(%):<text:s text:c="2"/></text:span></text:p>
          </table:table-cell>
          <table:covered-table-cell/>
          <table:table-cell table:style-name="Cell140">
            <text:p text:style-name="P360"><text:span text:style-name="T360_1">10</text:span></text:p>
          </table:table-cell>
          <table:table-cell table:style-name="Cell141">
            <text:p text:style-name="P361"><text:span text:style-name="T361_1">W</text:span><text:span text:style-name="T361_2">eighting<text:s/>revised<text:s/>since<text:s/>last<text:s/>AR?<text:s/></text:span></text:p>
          </table:table-cell>
          <table:table-cell table:style-name="Cell142">
            <text:p text:style-name="P362"><text:span text:style-name="T362_1">n/a</text:span></text:p>
          </table:table-cell>
        </table:table-row>
      </table:table>
      <text:p text:style-name="P363"/>
      <text:p text:style-name="P364"/>
      <table:table table:style-name="Table15">
        <table:table-column table:style-name="Column60"/>
        <table:table-column table:style-name="Column61"/>
        <table:table-column table:style-name="Column62"/>
        <table:table-row table:style-name="Row42">
          <table:table-cell table:style-name="Cell143">
            <text:p text:style-name="P365"><text:span text:style-name="T365_1">Indicator(s)</text:span></text:p>
          </table:table-cell>
          <table:table-cell table:style-name="Cell144">
            <text:p text:style-name="P366"><text:span text:style-name="T366_1">Milestone(s)<text:s/>for<text:s/>this<text:s/>review</text:span></text:p>
          </table:table-cell>
          <table:table-cell table:style-name="Cell145">
            <text:p text:style-name="P367"><text:span text:style-name="T367_1">Progress<text:s/></text:span></text:p>
          </table:table-cell>
        </table:table-row>
        <table:table-row table:style-name="Row43">
          <table:table-cell table:style-name="Cell146">
            <text:p text:style-name="P368"><text:span text:style-name="T368_1">Number<text:s/>of<text:s/>joint<text:s/>patrol<text:s/>mechanisms<text:s/>between<text:s/>DRC<text:s/>and<text:s/></text:span><text:span text:style-name="T368_2">Zambia<text:s text:c="2"/>established</text:span><text:span text:style-name="T368_3"><text:s/>in<text:s/>haut<text:s/></text:span><text:span text:style-name="T368_4">Katanga<text:s/></text:span><text:span text:style-name="T368_5">(</text:span><text:span text:style-name="T368_6">Kasumbalisa</text:span><text:span text:style-name="T368_7">,</text:span><text:span text:style-name="T368_8"><text:s/></text:span><text:span text:style-name="T368_9">sakania,mokambo</text:span><text:span text:style-name="T368_10">,)</text:span></text:p>
          </table:table-cell>
          <table:table-cell table:style-name="Cell147">
            <text:p text:style-name="P369"><text:span text:style-name="T369_1">1<text:s/>mechanism<text:s/>established</text:span></text:p>
          </table:table-cell>
          <table:table-cell table:style-name="Cell148">
            <text:p text:style-name="P370"><text:span text:style-name="T370_1">A</text:span><text:span text:style-name="T370_2"><text:s/>–<text:s/></text:span><text:span text:style-name="T370_3">met<text:s/>expectation</text:span></text:p>
            <text:p text:style-name="P371"/>
            <text:p text:style-name="P372"><text:span text:style-name="T372_1">Activities<text:s/>completed:<text:s/></text:span></text:p>
            <text:p text:style-name="P373"><text:span text:style-name="T373_1">B</text:span><text:span text:style-name="T373_2">il</text:span><text:span text:style-name="T373_3">ateral<text:s/></text:span><text:span text:style-name="T373_4">and<text:s/>regional<text:s/></text:span><text:span text:style-name="T373_5">consultations<text:s/></text:span><text:span text:style-name="T373_6">with<text:s/>Z</text:span><text:span text:style-name="T373_7">a</text:span><text:span text:style-name="T373_8">mbia,<text:s/></text:span><text:span text:style-name="T373_9">and<text:s/></text:span><text:span text:style-name="T373_10">Tanzania</text:span><text:span text:style-name="T373_11"><text:s/></text:span><text:span text:style-name="T373_12">b</text:span><text:span text:style-name="T373_13">order<text:s/>locations<text:s/>were<text:s/>identified<text:s/>(</text:span><text:span text:style-name="T373_14">Kasumbalesa</text:span><text:span text:style-name="T373_15">,<text:s/></text:span><text:span text:style-name="T373_16">Sakania</text:span><text:span text:style-name="T373_17"><text:s/>and<text:s/></text:span><text:span text:style-name="T373_18">Mokambo</text:span><text:span text:style-name="T373_19">).<text:s/></text:span></text:p>
            <text:p text:style-name="P374"/>
            <text:p text:style-name="P375"><text:span text:style-name="T375_1">Roles,<text:s/>responsibilities,<text:s/>coordination<text:s/>arrangements<text:s/>and<text:s/>the<text:s/>operational<text:s/>framework<text:s/>were<text:s/>agreed.<text:s text:c="2"/></text:span><text:span text:style-name="T375_2">J</text:span><text:span text:style-name="T375_3">oint<text:s/>patrol<text:s/></text:span><text:span text:style-name="T375_4">mechanism<text:s text:c="2"/>established</text:span><text:span text:style-name="T375_5"><text:s/>and<text:s/>is<text:s/>ready<text:s/>for<text:s/>deployment.</text:span></text:p>
            <text:p text:style-name="P376"/>
          </table:table-cell>
        </table:table-row>
        <table:table-row table:style-name="Row44">
          <table:table-cell table:style-name="Cell149">
            <text:p text:style-name="P377"><text:span text:style-name="T377_1">Number<text:s/>of<text:s/>incidents<text:s/>of<text:s/>cargo<text:s/>insecurity<text:s/>recorded<text:s/>at<text:s/>the<text:s/>targeted<text:s/>DRC–Zambia<text:s/>borders.</text:span></text:p>
          </table:table-cell>
          <table:table-cell table:style-name="Cell150">
            <text:p text:style-name="P378"><text:span text:style-name="T378_1">20%<text:s/>reduction</text:span></text:p>
          </table:table-cell>
          <table:table-cell table:style-name="Cell151">
            <text:p text:style-name="P379"><text:span text:style-name="T379_1">B</text:span><text:span text:style-name="T379_2"><text:s/>–<text:s/></text:span><text:span text:style-name="T379_3">Narrowly<text:s/>did</text:span><text:span text:style-name="T379_4"><text:s/>not<text:s/>meet<text:s/>expectation</text:span><text:span text:style-name="T379_5">s</text:span></text:p>
            <text:p text:style-name="P380"/>
            <text:p text:style-name="P381"><text:span text:style-name="T381_1">The<text:s/>coordination<text:s/>framework<text:s/>and<text:s/>operational<text:s/>modalities<text:s/>for<text:s/>joint<text:s/>patrols<text:s/>have<text:s/>been<text:s/>finalised</text:span><text:span text:style-name="T381_2"><text:s/>and<text:s/>rollout<text:s/>has<text:s/>begun.<text:s/>However,<text:s/>the<text:s/>actual<text:s/>reduction<text:s/>has<text:s/>not<text:s/>been<text:s/>able<text:s/>to<text:s/>be<text:s/></text:span><text:span text:style-name="T381_3">measured</text:span><text:span text:style-name="T381_4"><text:s/>within<text:s/>the<text:s/>annual<text:s/>review<text:s/>timeframe</text:span><text:span text:style-name="T381_5">.</text:span></text:p>
            <text:p text:style-name="P382"/>
          </table:table-cell>
        </table:table-row>
        <table:table-row table:style-name="Row45">
          <table:table-cell table:style-name="Cell152">
            <text:p text:style-name="P383"><text:span text:style-name="T383_1">A<text:s/>feasibility<text:s/>study<text:s/>for<text:s/>restructuring<text:s/>maritime<text:s/>transport<text:s/>system<text:s/>in<text:s/>DRC</text:span></text:p>
          </table:table-cell>
          <table:table-cell table:style-name="Cell153">
            <text:p text:style-name="P384"><text:span text:style-name="T384_1">1<text:s/>feasibility<text:s/>report<text:s/>and<text:s/>validated<text:s/>by<text:s/>DRC<text:s/>government</text:span></text:p>
          </table:table-cell>
          <table:table-cell table:style-name="Cell154">
            <text:p text:style-name="P385"><text:span text:style-name="T385_1">A</text:span><text:span text:style-name="T385_2"><text:s/>–<text:s/></text:span><text:span text:style-name="T385_3">met<text:s/>expectation</text:span><text:span text:style-name="T385_4"><text:s/></text:span></text:p>
            <text:p text:style-name="P386"/>
            <text:p text:style-name="P387"><text:span text:style-name="T387_1">The<text:s/>feasibility<text:s/>study<text:s/>was<text:s/>completed.<text:s/></text:span></text:p>
            <text:p text:style-name="P388"><text:span text:style-name="T388_1">A<text:s/>validation<text:s/>workshop<text:s/>was<text:s/>conducted<text:s/>in<text:s/>March<text:s/>2026.<text:s/></text:span><text:span text:style-name="T388_2"><text:s/></text:span></text:p>
            <text:p text:style-name="P389"><text:span text:style-name="T389_1">The<text:s/>report<text:s/>was<text:s/>validated<text:s/>by<text:s/>relevant<text:s/>stakeholders<text:s/>and<text:s/>identifies<text:s/>proposed<text:s/>reforms.</text:span></text:p>
            <text:p text:style-name="P390"/>
          </table:table-cell>
        </table:table-row>
      </table:table>
      <text:p text:style-name="P391"/>
      <text:p text:style-name="P392"><text:span text:style-name="T392_1">Briefly<text:s/>describe<text:s/>the<text:s/>output’s<text:s/>activities<text:s/>and<text:s/>provide<text:s/>supporting<text:s/>narrative<text:s/>for<text:s/>the<text:s/>score.<text:s/></text:span></text:p>
      <text:p text:style-name="P393"/>
      <text:p text:style-name="P394"><text:span text:style-name="T394_1">Significant<text:s/>progress<text:s/>achieved<text:s/>during<text:s/>the<text:s/>reporting<text:s/>period</text:span><text:span text:style-name="T394_2">.<text:s/></text:span><text:span text:style-name="T394_3">The<text:s/>joint<text:s/>patrol<text:s/>mechanism<text:s/>between<text:s/>DRC<text:s/>and<text:s/>Zambia<text:s/>was<text:s/>formally<text:s/>established<text:s/>through<text:s/>stakeholder<text:s/>agreements<text:s/>and<text:s/>coordination<text:s/>arrangements<text:s/>covering<text:s/></text:span><text:span text:style-name="T394_4">Kasumbalesa</text:span><text:span text:style-name="T394_5">,<text:s/></text:span><text:span text:style-name="T394_6">Sakania</text:span><text:span text:style-name="T394_7"><text:s/>and<text:s/></text:span><text:span text:style-name="T394_8">Mokambo</text:span><text:span text:style-name="T394_9">.<text:s/>In<text:s/>addition,<text:s/>the<text:s/>feasibility<text:s/>study<text:s/>on<text:s/>restructuring<text:s/>the<text:s/>DRC<text:s/>maritime<text:s/>transport<text:s/>system<text:s/>was<text:s/>finalised<text:s/>and<text:s/>validated<text:s/>by<text:s/>government<text:s/>stakeholders.<text:s/>While<text:s/>the<text:s/>target<text:s/>of<text:s/>a<text:s/>20%<text:s/>reduction<text:s/>in<text:s/>cargo<text:s/>insecurity<text:s/>incidents<text:s/>has<text:s/>not<text:s/>yet<text:s/>been<text:s/>achieved</text:span><text:span text:style-name="T394_10"><text:s/></text:span><text:span text:style-name="T394_11">because<text:s/>it<text:s/></text:span><text:span text:style-name="T394_12">has</text:span><text:span text:style-name="T394_13"><text:s/>not<text:s/>been<text:s/>able<text:s/>to<text:s/>be<text:s/>measured</text:span><text:span text:style-name="T394_14">,<text:s/>important<text:s/>enabling<text:s/>conditions<text:s/>were<text:s/>established<text:s/>through<text:s/>corridor<text:s/>assessments,<text:s/>validation<text:s/>of<text:s/>surveillance<text:s/>solutions,<text:s/>and<text:s/>the<text:s/>creation<text:s/>of<text:s/>the<text:s/>joint<text:s/>patrol<text:s/>framework,<text:s/>positioning<text:s/>the<text:s/>programme<text:s/>to<text:s/>deliver<text:s/>measurable<text:s/>security<text:s/>improvements<text:s/>during<text:s/>the<text:s/>implementation<text:s/>phase.</text:span></text:p>
      <text:p text:style-name="P395"/>
      <text:p text:style-name="P396"><text:span text:style-name="T396_1">Describe<text:s/>any<text:s/>changes<text:s/>to<text:s/>this<text:s/>output<text:s/>during<text:s/>the<text:s/>past<text:s/>year,<text:s/>and<text:s/>any<text:s/>planned<text:s/>changes<text:s/></text:span><text:span text:style-name="T396_2">as<text:s/>a<text:s/>result<text:s/>of</text:span><text:span text:style-name="T396_3"><text:s/>this<text:s/>review.<text:s/></text:span></text:p>
      <text:p text:style-name="P397"/>
      <text:p text:style-name="P398"><text:span text:style-name="T398_1">This<text:s/>is<text:s/>a<text:s/>new<text:s/>out</text:span><text:span text:style-name="T398_2">put.<text:s/></text:span></text:p>
      <text:p text:style-name="P399"/>
      <text:p text:style-name="P400"/>
      <text:p text:style-name="P401"><text:span text:style-name="T40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02"/>
      <text:p text:style-name="P403"><text:span text:style-name="T403_1">Lessons<text:s/>Learned</text:span></text:p>
      <text:list text:style-name="LS8" xml:id="list12">
        <text:list-item>
          <text:p text:style-name="P404"><text:span text:style-name="T404_1">Cross-border<text:s/>coordination<text:s/>is<text:s/>a<text:s/>critical<text:s/>prerequisite<text:s/>for<text:s/>improving<text:s/>cargo<text:s/>security.</text:span><text:span text:style-name="T404_2"><text:s/>Early<text:s/>engagement<text:s/>and<text:s/>agreement<text:s/>between<text:s/>DRC,<text:s/>Zambia<text:s/>and<text:s/>other<text:s/>corridor<text:s/>stakeholders<text:s/>helped<text:s/>establish<text:s/>a<text:s/>common<text:s/>framework<text:s/>for<text:s/>action<text:s/>and<text:s/>strengthened<text:s/>institutional<text:s/>collaboration.</text:span></text:p>
        </text:list-item>
        <text:list-item>
          <text:p text:style-name="P405"><text:span text:style-name="T405_1">Preparatory<text:s/>investments<text:s/>are<text:s/>essential<text:s/>before<text:s/>measurable<text:s/>security<text:s/>results<text:s/>can<text:s/>be<text:s/>achieved.</text:span><text:span text:style-name="T405_2"><text:s/>Feasibility<text:s/>studies,<text:s/>stakeholder<text:s/>consultations,<text:s/>and<text:s/>the<text:s/>design<text:s/>of<text:s/>surveillance<text:s/>and<text:s/>cashless<text:s/>payment<text:s/>systems<text:s/>created<text:s/>the<text:s/>foundation<text:s/>for<text:s/>future<text:s/>reductions<text:s/>in<text:s/>cargo<text:s/>insecurity.</text:span></text:p>
        </text:list-item>
      </text:list>
      <text:p text:style-name="P406"/>
      <table:table table:style-name="Table16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row table:style-name="Row46">
          <table:table-cell table:style-name="Cell155">
            <text:p text:style-name="P407"><text:span text:style-name="T407_1">Output<text:s/>Title<text:s/></text:span></text:p>
          </table:table-cell>
          <table:table-cell table:style-name="Cell156" table:number-columns-spanned="4">
            <text:p text:style-name="P408"><text:span text:style-name="T408_1">Enhanced<text:s/>capacity<text:s/>for<text:s/>public<text:s/>and<text:s/>private<text:s/>sector<text:s/>actors<text:s/>to<text:s/>engage<text:s/>in<text:s/>gainful<text:s/>trade</text:span><text:span text:style-name="T408_2"><text:s text:c="2"/></text:span></text:p>
          </table:table-cell>
          <table:covered-table-cell/>
          <table:covered-table-cell/>
          <table:covered-table-cell/>
        </table:table-row>
        <table:table-row table:style-name="Row47">
          <table:table-cell table:style-name="Cell157" table:number-columns-spanned="2">
            <text:p text:style-name="P409"><text:span text:style-name="T409_1">Output<text:s/>number:<text:s/></text:span></text:p>
          </table:table-cell>
          <table:covered-table-cell/>
          <table:table-cell table:style-name="Cell158">
            <text:p text:style-name="P410"><text:span text:style-name="T410_1">7</text:span></text:p>
          </table:table-cell>
          <table:table-cell table:style-name="Cell159">
            <text:p text:style-name="P411"><text:span text:style-name="T411_1">Output<text:s/>Score:<text:s/></text:span></text:p>
          </table:table-cell>
          <table:table-cell table:style-name="Cell160">
            <text:p text:style-name="P412"><text:span text:style-name="T412_1">B</text:span></text:p>
          </table:table-cell>
        </table:table-row>
        <table:table-row table:style-name="Row48">
          <table:table-cell table:style-name="Cell161" table:number-columns-spanned="2">
            <text:p text:style-name="P413"><text:span text:style-name="T413_1">Impact<text:s/>weighting<text:s/>(%):<text:s text:c="2"/></text:span></text:p>
          </table:table-cell>
          <table:covered-table-cell/>
          <table:table-cell table:style-name="Cell162">
            <text:p text:style-name="P414"><text:span text:style-name="T414_1">10</text:span></text:p>
          </table:table-cell>
          <table:table-cell table:style-name="Cell163">
            <text:p text:style-name="P415"><text:span text:style-name="T415_1">W</text:span><text:span text:style-name="T415_2">eighting<text:s/>revised<text:s/>since<text:s/>last<text:s/>AR?<text:s/></text:span></text:p>
          </table:table-cell>
          <table:table-cell table:style-name="Cell164">
            <text:p text:style-name="P416"><text:span text:style-name="T416_1">n/a</text:span></text:p>
          </table:table-cell>
        </table:table-row>
      </table:table>
      <text:p text:style-name="P417"/>
      <text:p text:style-name="P418"/>
      <table:table table:style-name="Table17">
        <table:table-column table:style-name="Column68"/>
        <table:table-column table:style-name="Column69"/>
        <table:table-column table:style-name="Column70"/>
        <table:table-row table:style-name="Row49">
          <table:table-cell table:style-name="Cell165">
            <text:p text:style-name="P419"><text:span text:style-name="T419_1">Indicator(s)</text:span></text:p>
          </table:table-cell>
          <table:table-cell table:style-name="Cell166">
            <text:p text:style-name="P420"><text:span text:style-name="T420_1">Milestone(s)<text:s/>for<text:s/>this<text:s/>review</text:span></text:p>
          </table:table-cell>
          <table:table-cell table:style-name="Cell167">
            <text:p text:style-name="P421"><text:span text:style-name="T421_1">Progress<text:s/></text:span></text:p>
          </table:table-cell>
        </table:table-row>
        <table:table-row table:style-name="Row50">
          <table:table-cell table:style-name="Cell168">
            <text:p text:style-name="P422"><text:span text:style-name="T422_1">Number<text:s/>of<text:s/>women<text:s/>small-scale<text:s/>cross-border<text:s/>traders<text:s/>trained<text:s/>and<text:s/>sensitised<text:s/>on<text:s/>cross-border<text:s/>trade<text:s/>procedures<text:s/>and<text:s/>frameworks<text:s/>at<text:s/>targeted<text:s/>borders</text:span></text:p>
          </table:table-cell>
          <table:table-cell table:style-name="Cell169">
            <text:p text:style-name="P423"><text:span text:style-name="T423_1">500<text:s/>women</text:span></text:p>
          </table:table-cell>
          <table:table-cell table:style-name="Cell170">
            <text:p text:style-name="P424"><text:span text:style-name="T424_1">C</text:span><text:span text:style-name="T424_2"><text:s/>–<text:s/></text:span><text:span text:style-name="T424_3">Did<text:s/>not<text:s/>meet<text:s/>expectations</text:span></text:p>
            <text:p text:style-name="P425"/>
            <text:p text:style-name="P426"><text:span text:style-name="T426_1">Total<text:s/>of<text:s/></text:span><text:span text:style-name="T426_2">–<text:s/>227<text:s/>women</text:span></text:p>
            <text:p text:style-name="P427"/>
            <text:p text:style-name="P428"><text:span text:style-name="T428_1">7<text:s/></text:span><text:span text:style-name="T428_2">gender-responsive<text:s/>training<text:s/>sessions<text:s/>delivered<text:s/>for<text:s/>traders<text:s/>and<text:s/>border<text:s/>stakeholders</text:span><text:span text:style-name="T428_3">.</text:span></text:p>
            <text:p text:style-name="P429"><text:span text:style-name="T429_1">6<text:s/>coaching<text:s/>sessions<text:s/>conducted<text:s/>for<text:s/>border<text:s/>officials<text:s/>and<text:s/>agencies<text:s/>on<text:s/>gender-responsive<text:s/>border</text:span><text:span text:style-name="T429_2">.</text:span></text:p>
            <text:p text:style-name="P430"/>
          </table:table-cell>
        </table:table-row>
        <table:table-row table:style-name="Row51">
          <table:table-cell table:style-name="Cell171">
            <text:p text:style-name="P431"><text:span text:style-name="T431_1">Number<text:s/>of<text:s/>customs<text:s/>officials,<text:s/>trade<text:s/>authorities,<text:s/>and<text:s/>other<text:s/>stakeholders<text:s/>trained<text:s/>on<text:s/>cross<text:s/>border<text:s/>trade<text:s/>and<text:s/>gender<text:s/>main<text:s/>streaming</text:span></text:p>
          </table:table-cell>
          <table:table-cell table:style-name="Cell172">
            <text:p text:style-name="P432"><text:span text:style-name="T432_1">100<text:s/>(60<text:s/>Female,40<text:s/>Male)</text:span></text:p>
          </table:table-cell>
          <table:table-cell table:style-name="Cell173">
            <text:p text:style-name="P433"><text:span text:style-name="T433_1">A</text:span><text:span text:style-name="T433_2"><text:s/></text:span><text:span text:style-name="T433_3">-<text:s/></text:span><text:span text:style-name="T433_4">met<text:s/>expectation</text:span></text:p>
            <text:p text:style-name="P434"/>
            <text:p text:style-name="P435"><text:span text:style-name="T435_1">1</text:span><text:span text:style-name="T435_2">60</text:span><text:span text:style-name="T435_3"><text:s/>border<text:s/>officials</text:span><text:span text:style-name="T435_4"><text:s/>&amp;<text:s/>institutional<text:s/>stakeholders</text:span><text:span text:style-name="T435_5"><text:s/></text:span><text:span text:style-name="T435_6">(</text:span><text:span text:style-name="T435_7">43</text:span><text:span text:style-name="T435_8"><text:s/>women<text:s/>&amp;<text:s/></text:span><text:span text:style-name="T435_9">117</text:span><text:span text:style-name="T435_10"><text:s/>men)</text:span><text:span text:style-name="T435_11"><text:s/></text:span><text:span text:style-name="T435_12">coached<text:s/>and<text:s/>sensitised</text:span><text:span text:style-name="T435_13"><text:s/>on<text:s/>gender</text:span><text:span text:style-name="T435_14">.</text:span></text:p>
            <text:p text:style-name="P436"/>
            <text:p text:style-name="P437"><text:span text:style-name="T437_1">More<text:s/>men<text:s/>than<text:s/>women<text:s/>are<text:s/></text:span><text:span text:style-name="T437_2">currently<text:s/></text:span><text:span text:style-name="T437_3">employed<text:s/>as<text:s/>border<text:s/>official</text:span><text:span text:style-name="T437_4">s<text:s/>and<text:s/>this<text:s/>is<text:s/>reflected<text:s/>in<text:s/>the<text:s/></text:span><text:span text:style-name="T437_5">progress.</text:span></text:p>
            <text:p text:style-name="P438"/>
            <text:p text:style-name="P439"/>
          </table:table-cell>
        </table:table-row>
      </table:table>
      <text:p text:style-name="P440"/>
      <text:p text:style-name="P441"/>
      <text:p text:style-name="P442"><text:span text:style-name="T442_1">Briefly<text:s/>describe<text:s/>the<text:s/>output’s<text:s/>activities<text:s/>and<text:s/>provide<text:s/>supporting<text:s/>narrative<text:s/>for<text:s/>the<text:s/>score.<text:s/></text:span></text:p>
      <text:p text:style-name="P443"/>
      <text:p text:style-name="P444"><text:span text:style-name="T444_1">The<text:s/>project<text:s/>has<text:s/>made<text:s/>substantial<text:s/>progress<text:s/>in<text:s/>promoting<text:s/>gender-responsive<text:s/>cross-border<text:s/>trade<text:s/>through<text:s/>a<text:s/>combination<text:s/>of<text:s/>training,<text:s/>coaching,<text:s/>community<text:s/>outreach,<text:s/>and<text:s/>institutional<text:s/>strengthening.<text:s/>The<text:s/>establishment<text:s/>of<text:s/>a<text:s/></text:span><text:span text:style-name="T444_2">Gender<text:s/>Committee</text:span><text:span text:style-name="T444_3">,<text:s/>identification<text:s/>of<text:s/>gender<text:s/>champions,<text:s/>and<text:s/>operational<text:s/>dialogue<text:s/>platforms<text:s/>suggest<text:s/>that<text:s/>the<text:s/>intervention<text:s/>has<text:s/>moved<text:s/>beyond<text:s/>awareness<text:s/>raising<text:s/>towards<text:s/>creating<text:s/>sustainable<text:s/>mechanisms<text:s/>for<text:s/>inclusion<text:s/>and<text:s/>accountability.</text:span></text:p>
      <text:p text:style-name="P445"/>
      <text:p text:style-name="P446"><text:span text:style-name="T446_1">Training<text:s/>activities<text:s/>were<text:s/>successfully<text:s/>delivered,<text:s/>reaching<text:s/></text:span><text:span text:style-name="T446_2">351<text:s/>participants<text:s/>and<text:s/>103<text:s/>border<text:s/>officials,<text:s/>while<text:s/>outreach<text:s/>activities<text:s/>engaged<text:s/>more<text:s/>than<text:s/>1,600<text:s/>community<text:s/>members<text:s/>around<text:s/>the<text:s/></text:span><text:span text:style-name="T446_3">Mahagi</text:span><text:span text:style-name="T446_4">-Goli<text:s/>OSBP.<text:s/>These<text:s/>achievements<text:s/>indicate<text:s/>strong<text:s/>stakeholder<text:s/>engagement</text:span><text:span text:style-name="T446_5"><text:s/>and<text:s/>contribute<text:s/>directly<text:s/>to<text:s/>improving<text:s/>knowledge<text:s/>of<text:s/>cross-border<text:s/>trade<text:s/>procedures<text:s/>and<text:s/>gender<text:s/>mainstreaming.</text:span></text:p>
      <text:p text:style-name="P447"/>
      <text:p text:style-name="P448"><text:span text:style-name="T448_1">The<text:s/>number<text:s/>of<text:s/>women<text:s/>trained<text:s/>fell<text:s/>short<text:s/>of<text:s/>expectations,<text:s/>and<text:s/>TMA<text:s/>should<text:s/>explore<text:s/>measures<text:s/>to<text:s/>increase<text:s/>the<text:s/>participation<text:s/>of<text:s/>female<text:s/></text:span><text:span text:style-name="T448_2">cross<text:s/>border<text:s/>traders</text:span><text:span text:style-name="T448_3"><text:s/>in<text:s/>future<text:s/>training<text:s/>programmes.</text:span></text:p>
      <text:p text:style-name="P449"/>
      <text:p text:style-name="P450"/>
      <text:p text:style-name="P451"><text:span text:style-name="T451_1">Describe<text:s/>any<text:s/>changes<text:s/>to<text:s/>this<text:s/>output<text:s/>during<text:s/>the<text:s/>past<text:s/>year,<text:s/>and<text:s/>any<text:s/>planned<text:s/>changes<text:s/></text:span><text:span text:style-name="T451_2">as<text:s/>a<text:s/>result<text:s/>of</text:span><text:span text:style-name="T451_3"><text:s/>this<text:s/>review.<text:s/></text:span></text:p>
      <text:p text:style-name="P452"/>
      <text:p text:style-name="P453"><text:span text:style-name="T453_1">This<text:s/>is<text:s/>a<text:s/>new<text:s/>output</text:span><text:span text:style-name="T453_2">.</text:span><text:span text:style-name="T453_3"><text:s/></text:span><text:span text:style-name="T453_4">During<text:s/>the<text:s/>reporting<text:s/>period,<text:s/>the<text:s/>output<text:s/>evolved<text:s/>from<text:s/>a<text:s/>focus<text:s/>on<text:s/>awareness<text:s/>raising<text:s/>and<text:s/>training<text:s/>to<text:s/>a<text:s/>broader<text:s/>institutional<text:s/>approach<text:s/>aimed<text:s/>at<text:s/>strengthening<text:s/>the<text:s/>sustainability<text:s/>of<text:s/>gender-responsive<text:s/>cross-border<text:s/>trade<text:s/>interventions.</text:span><text:span text:style-name="T453_5"><text:s/></text:span><text:span text:style-name="T453_6">The<text:s/>focus<text:s/>in<text:s/>the<text:s/>coming<text:s/>year<text:s/>could<text:s/>be<text:s/>on<text:s/>consolidating<text:s/>and<text:s/>scaling<text:s/>up<text:s/>the<text:s/>gains<text:s/>achieved.</text:span></text:p>
      <text:p text:style-name="P454"/>
      <text:p text:style-name="P455"/>
      <text:p text:style-name="P456"><text:span text:style-name="T45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57"/>
      <text:p text:style-name="P458"><text:span text:style-name="T458_1">Lesson<text:s/>learned:<text:s/></text:span></text:p>
      <text:p text:style-name="P459"><text:span text:style-name="T459_1">Sustainable<text:s/>improvements<text:s/>in<text:s/>gender-responsive<text:s/>cross-border<text:s/>trade<text:s/>are<text:s/>more<text:s/>likely<text:s/>when<text:s/>training<text:s/>activities<text:s/>are<text:s/>complemented<text:s/>by<text:s/>strong<text:s/>local<text:s/>institutions,<text:s/>community<text:s/>engagement,<text:s/>and<text:s/>structured<text:s/>dialogue<text:s/>between<text:s/>traders<text:s/>and<text:s/>border<text:s/>agencies.</text:span></text:p>
      <text:p text:style-name="P460"/>
      <text:p text:style-name="P461"><text:span text:style-name="T461_1">Training<text:s/></text:span><text:span text:style-name="T461_2">was<text:s/></text:span><text:span text:style-name="T461_3">delivered</text:span><text:span text:style-name="T461_4">,</text:span><text:span text:style-name="T461_5"><text:s/>but<text:s/></text:span><text:span text:style-name="T461_6">TMA</text:span><text:span text:style-name="T461_7"><text:s/>should<text:s/>focus<text:s/>on<text:s/>ensuring<text:s/>training<text:s/>delivers<text:s/>results<text:s/>from<text:s/>the<text:s/>training.<text:s/>There<text:s/>should<text:s/>be<text:s/>follow<text:s/>up<text:s/>with<text:s/>those<text:s/>trained<text:s/>once<text:s/>they<text:s/>have<text:s/>had<text:s/>an<text:s/>opportunity<text:s/>to<text:s/>implement<text:s/>such<text:s/>training.</text:span></text:p>
      <text:p text:style-name="P462"/>
      <text:p text:style-name="P463"><text:span text:style-name="T463_1">The<text:s/>number<text:s/>of<text:s/>women<text:s/>trained<text:s/>fell<text:s/>short<text:s/>of<text:s/>expectations</text:span><text:span text:style-name="T463_2">.<text:s/></text:span><text:span text:style-name="T463_3"><text:s/>TMA<text:s/>should<text:s/>explore<text:s/>measures<text:s/>to<text:s/>increase<text:s/>the<text:s/>participation<text:s/>of<text:s/>female<text:s/>trainers<text:s/>in<text:s/>future<text:s/>training<text:s/>programmes.</text:span></text:p>
      <text:p text:style-name="P464"/>
      <text:p text:style-name="P465"/>
      <text:p text:style-name="P466"/>
      <text:h text:style-name="P467" text:outline-level="2"><text:span text:style-name="T467_1">D:<text:s/>VALUE<text:s/>FOR<text:s/>MONEY<text:s/></text:span></text:h>
      <text:p text:style-name="P468"/>
      <text:p text:style-name="P469"><text:span text:style-name="T469_1">The<text:s/>programme<text:s/>has<text:s/>demonstrated<text:s/>Value<text:s/>for<text:s/>Money<text:s/>(</text:span><text:span text:style-name="T469_2">VfM</text:span><text:span text:style-name="T469_3">)</text:span><text:span text:style-name="T469_4"><text:s/>in<text:s/>several<text:s/>areas</text:span><text:span text:style-name="T469_5"><text:s/>during<text:s/>the<text:s/>review<text:s/>period,<text:s/>delivering<text:s/>progress<text:s/>across<text:s/>economy,<text:s/>efficiency,<text:s/>effectiveness,<text:s/>and<text:s/>equity<text:s/>dimensions.<text:s/></text:span><text:span text:style-name="T469_6">However,<text:s/>delayed<text:s/>outputs<text:s/>mean<text:s/></text:span><text:span text:style-name="T469_7">it<text:s/>is</text:span><text:span text:style-name="T469_8"><text:s/>impossible<text:s/>to<text:s/>measure</text:span><text:span text:style-name="T469_9"><text:s/></text:span><text:span text:style-name="T469_10">VfM</text:span><text:span text:style-name="T469_11"><text:s/>with<text:s/>respect<text:s/>to<text:s/>the<text:s/>entire<text:s/>programme</text:span><text:span text:style-name="T469_12"><text:s/>at<text:s/>this<text:s/>stage.<text:s/></text:span><text:span text:style-name="T469_13">As<text:s/>implementation<text:s/>moved<text:s/>from<text:s/>mobilisation<text:s/>to<text:s/>delivery,<text:s/>the<text:s/>programme<text:s/>maintained<text:s/>sound<text:s/>financial<text:s/>management<text:s/>while<text:s/>generating<text:s/>tangible<text:s/>results.</text:span></text:p>
      <text:p text:style-name="P470"/>
      <text:p text:style-name="P471"><text:span text:style-name="T471_1">From<text:s/>an<text:s/>economy<text:s/>perspective,<text:s/>procurement<text:s/>and<text:s/>training<text:s/>activities<text:s/>were<text:s/>largely<text:s/>delivered<text:s/>within<text:s/>approved<text:s/>budgets<text:s/>and<text:s/>market<text:s/>benchmarks.<text:s/>ICT<text:s/>equipment,<text:s/>including<text:s/>scanners,<text:s/>network<text:s/>systems<text:s/>and<text:s/>ECTS<text:s/>seals,<text:s/>w</text:span><text:span text:style-name="T471_2">ere</text:span><text:span text:style-name="T471_3"><text:s/>procured<text:s/>at<text:s/>competitive<text:s/>rates,<text:s/>while<text:s/>milestone-based<text:s/>contracting<text:s/>improved<text:s/>financial<text:s/>control<text:s/>and<text:s/>reduced<text:s/>upfront<text:s/>cost<text:s/>exposure.<text:s/>Although<text:s/>some<text:s/>specialised<text:s/>training<text:s/>exceeded<text:s/>benchmark<text:s/>costs,<text:s/>this<text:s/>reflected<text:s/>limited<text:s/>supplier<text:s/>availability<text:s/>rather<text:s/>than<text:s/>weak<text:s/>cost<text:s/>management.</text:span></text:p>
      <text:p text:style-name="P472"/>
      <text:p text:style-name="P473"><text:span text:style-name="T473_1">In<text:s/>terms<text:s/>of<text:s/>efficiency,<text:s/>the<text:s/>programme<text:s/>achieved<text:s/>some<text:s/>of<text:s/>its<text:s/>strongest<text:s/>results.<text:s/>The<text:s/>most<text:s/>notable<text:s/>outcome<text:s/>was<text:s/>the<text:s/>reduction<text:s/>in<text:s/>cargo<text:s/>clearance<text:s/>time<text:s/>at<text:s/></text:span><text:span text:style-name="T473_2">Mahagi</text:span><text:span text:style-name="T473_3"><text:s/>OSBP<text:s/>from<text:s/>44<text:s/>hours<text:s/>in<text:s/>2024<text:s/>to<text:s/>21.8<text:s/>hours<text:s/>by<text:s/>February<text:s/>2026,<text:s/>representing<text:s/>a<text:s/>50%<text:s/>improvement<text:s/>and<text:s/>significantly<text:s/>exceeding<text:s/>the<text:s/>programme<text:s/>target.<text:s/>System<text:s/>performance<text:s/>was<text:s/>also<text:s/>strong,<text:s/>with<text:s/>ASYCUDA/SYDONIA<text:s/>World<text:s/>reporting<text:s/>no<text:s/>unscheduled<text:s/>downtime.<text:s/>Major<text:s/>procurements<text:s/>progressed<text:s/>from<text:s/>planning<text:s/>to<text:s/>implementation,<text:s/>enabling<text:s/>operational<text:s/>deployment<text:s/>of<text:s/>key<text:s/>systems<text:s/>and<text:s/>infrastructure.<text:s/></text:span></text:p>
      <text:p text:style-name="P474"/>
      <text:p text:style-name="P475"><text:span text:style-name="T475_1">On<text:s/>effectiveness,<text:s/>the<text:s/>programme<text:s/>delivered<text:s/>several<text:s/>key<text:s/>outputs<text:s/>that<text:s/>provide<text:s/>a<text:s/>foundation<text:s/>for<text:s/>longer-term<text:s/>impact.<text:s/>These<text:s/>included<text:s/>completion<text:s/>of<text:s/>the<text:s/></text:span><text:span text:style-name="T475_2">Kasenyi</text:span><text:span text:style-name="T475_3"><text:s/>Port<text:s/>feasibility<text:s/>and<text:s/>design<text:s/>studies,<text:s/>operationalisation<text:s/>of<text:s/>ASYPM<text:s/>Phase<text:s/>I,<text:s/>distribution<text:s/>of<text:s/>3,000<text:s/>ECTS<text:s/>seals,<text:s/>expansion<text:s/>of<text:s/>the<text:s/></text:span><text:span text:style-name="T475_4">iZando</text:span><text:span text:style-name="T475_5"><text:s/>platform<text:s/>to<text:s/>over<text:s/>3,000<text:s/>users,<text:s/>and<text:s/>progress<text:s/>on<text:s/>TIP<text:s/>and<text:s/>SEGUCE<text:s/>reforms.<text:s/>Stakeholder<text:s/>satisfaction<text:s/>with<text:s/>customs<text:s/>and<text:s/>border<text:s/>processes<text:s/>increased<text:s/>from<text:s/>41.2%<text:s/>to<text:s/>54%,<text:s/>reflecting<text:s/>improvements<text:s/>in<text:s/>service<text:s/>delivery<text:s/>and<text:s/>trade<text:s/>facilitation.<text:s/>While<text:s/>indicators<text:s/>related<text:s/>to<text:s/>cargo<text:s/>diversion<text:s/>and<text:s/>formal<text:s/>trade<text:s/>volumes<text:s/>are</text:span><text:span text:style-name="T475_6"><text:s/></text:span><text:span text:style-name="T475_7">not<text:s/>yet<text:s/>fully<text:s/>measurable,<text:s/>the<text:s/>systems<text:s/>and<text:s/>processes<text:s/>required<text:s/>to<text:s/>achieve<text:s/>these<text:s/>outcomes<text:s/>are<text:s/>now<text:s/>largely<text:s/>in<text:s/>place.</text:span></text:p>
      <text:p text:style-name="P476"/>
      <text:p text:style-name="P477"><text:span text:style-name="T477_1">The<text:s/>programme<text:s/>also<text:s/>performed<text:s/></text:span><text:span text:style-name="T477_2">adequately</text:span><text:span text:style-name="T477_3"><text:s/></text:span><text:span text:style-name="T477_4">on<text:s/>equity<text:s/>and<text:s/></text:span><text:span text:style-name="T477_5">inclusion</text:span><text:span text:style-name="T477_6"><text:s/>but</text:span><text:span text:style-name="T477_7"><text:s/>could</text:span><text:span text:style-name="T477_8"><text:s/>have</text:span><text:span text:style-name="T477_9"><text:s/>been<text:s/></text:span><text:span text:style-name="T477_10">stronger</text:span><text:span text:style-name="T477_11">.<text:s/>Women<text:s/>remained<text:s/></text:span><text:span text:style-name="T477_12">the<text:s/>majority<text:s/>of</text:span><text:span text:style-name="T477_13"><text:s/>cross-border<text:s/>traders</text:span><text:span text:style-name="T477_14"><text:s/>that<text:s/>use<text:s/>the<text:s/></text:span><text:span text:style-name="T477_15">Mahagi</text:span><text:span text:style-name="T477_16"><text:s/>Border,<text:s/>and<text:s/>though<text:s/></text:span><text:span text:style-name="T477_17">many</text:span><text:span text:style-name="T477_18"><text:s/>were</text:span><text:span text:style-name="T477_19"><text:s/>engaged<text:s/>through<text:s/>programme<text:s/>activities,<text:s/></text:span><text:span text:style-name="T477_20">it<text:s/>did<text:s/>not<text:s/>meet<text:s/>the<text:s/>target<text:s/>goal.<text:s/></text:span><text:span text:style-name="T477_21">Youth<text:s/>engagement<text:s/>was<text:s/>particularly<text:s/>strong,<text:s/>with<text:s/>more<text:s/>than<text:s/>2,200<text:s/>young<text:s/>people<text:s/></text:span><text:span text:style-name="T477_22">(out<text:s/>of<text:s/>a<text:s/>total<text:s/>of<text:s/>3,181)<text:s/></text:span><text:span text:style-name="T477_23">registered<text:s/>on<text:s/>the<text:s/></text:span><text:span text:style-name="T477_24">iZando</text:span><text:span text:style-name="T477_25"><text:s/>platform.<text:s/>Inclusion<text:s/>considerations<text:s/>were<text:s/>integrated<text:s/>across<text:s/>training,<text:s/>digital<text:s/>systems<text:s/>and<text:s/>border<text:s/>management<text:s/>interventions</text:span><text:span text:style-name="T477_26">.</text:span></text:p>
      <text:p text:style-name="P478"/>
      <text:p text:style-name="P479"/>
      <text:p text:style-name="P480"/>
      <text:p text:style-name="P481"><text:span text:style-name="T481_1">E:<text:s/>RISK<text:s/></text:span></text:p>
      <text:p text:style-name="P482"/>
      <text:p text:style-name="P483"><text:span text:style-name="T483_1">Overview<text:s/>of<text:s/>risk<text:s/>management</text:span><text:span text:style-name="T483_2"><text:s/></text:span></text:p>
      <text:p text:style-name="P484"/>
      <text:p text:style-name="P485"><text:span text:style-name="T485_1">The<text:s/>programme’s<text:s/>overall<text:s/>risk<text:s/>rating<text:s/>remains<text:s/></text:span><text:span text:style-name="T485_2">Major</text:span><text:span text:style-name="T485_3"><text:s/>and<text:s/>is<text:s/>reviewed<text:s/>on<text:s/>a<text:s/>quarterly<text:s/>basis.<text:s/>The<text:s/>principal<text:s/>risks<text:s/>affecting<text:s/>delivery<text:s/>continue<text:s/>to<text:s/>relate<text:s/>to<text:s/>the<text:s/>Ebola<text:s/>outbreak<text:s/>in<text:s/>eastern<text:s/>DRC<text:s/>and<text:s/>its<text:s/>impact<text:s/>on<text:s/>programme<text:s/>implementation<text:s/>and<text:s/>the<text:s/>achievement<text:s/>of<text:s/>intended<text:s/>outcomes.<text:s/>Security<text:s/>challenges<text:s/>also<text:s/>resulted<text:s/>in<text:s/>the<text:s/>temporary<text:s/>suspension<text:s/>of<text:s/>programme<text:s/>activities<text:s/>for<text:s/>several<text:s/>weeks,<text:s/>while<text:s/>instability<text:s/>in<text:s/>the<text:s/>Middle<text:s/>East<text:s/>contributed<text:s/>to<text:s/>delays<text:s/>in<text:s/>the<text:s/>supply<text:s/>chain<text:s/>and<text:s/>increased<text:s/>costs.</text:span><text:span text:style-name="T485_4"><text:s text:c="2"/></text:span><text:span text:style-name="T485_5">TMA<text:s/>continues<text:s/>to<text:s/>engage<text:s/></text:span><text:span text:style-name="T485_6">in<text:s/>operational<text:s/>and<text:s/>coordination<text:s/>activities<text:s/>to<text:s/>manage<text:s/>issues</text:span><text:span text:style-name="T485_7">.</text:span></text:p>
      <text:p text:style-name="P486"/>
      <text:p text:style-name="P487"><text:span text:style-name="T487_1">The<text:s/>Embassy<text:s/>programme<text:s/>team<text:s/>remains<text:s/>in<text:s/>close<text:s/>dialogue<text:s/>with<text:s/>TMA<text:s/>to<text:s/>address<text:s/>activities<text:s/>affected<text:s/>by<text:s/>the<text:s/>Ebola<text:s/>outbreak,<text:s/>including<text:s/>exploring<text:s/>options<text:s/>for<text:s/>remote<text:s/>delivery<text:s/>or<text:s/>rescheduling<text:s/>activities<text:s/>to<text:s/>a<text:s/>later<text:s/>date<text:s/>where<text:s/>appropriate.<text:s/>In<text:s/>relation<text:s/>to<text:s/>disruption<text:s/>linked<text:s/>to<text:s/>developments<text:s/>in<text:s/>the<text:s/>Middle<text:s/>East,<text:s/>TMA<text:s/>continues<text:s/>to<text:s/>work<text:s/>closely<text:s/>with<text:s/>suppliers<text:s/>to<text:s/>identify<text:s/>and<text:s/>implement<text:s/>mitigation<text:s/>measures<text:s/>aimed<text:s/>at<text:s/>reducing<text:s/>delays<text:s/>and<text:s/>minimising<text:s/>further<text:s/>cost<text:s/>increases.</text:span></text:p>
      <text:p text:style-name="P488"/>
      <text:p text:style-name="P489"/>
      <text:p text:style-name="P490"><text:span text:style-name="T490_1">F:<text:s/>PROGRAMME<text:s/>MANAGEMENT:<text:s/></text:span><text:bookmark-start text:name="_Hlk21353049"/><text:span text:style-name="T490_2">DELIVERY,<text:s/>COMMERCIAL<text:s/>&amp;<text:s/>FINANCIAL<text:s/>PERFORMANCE<text:s/></text:span><text:bookmark-end text:name="_Hlk21353049"/></text:p>
      <text:p text:style-name="P491"/>
      <text:p text:style-name="P492"><text:span text:style-name="T492_1">TMA<text:s/>continue<text:s/></text:span><text:span text:style-name="T492_2">to<text:s/>enhance</text:span><text:span text:style-name="T492_3"><text:s/>engagement<text:s/>with<text:s/>government<text:s/>counterparts<text:s/>and<text:s/>development<text:s/>partners,<text:s/>while<text:s/>improving<text:s/>coordination<text:s/>and<text:s/>oversight<text:s/>of<text:s/>programme<text:s/>activities<text:s/>across<text:s/>the<text:s/>country.</text:span></text:p>
      <text:p text:style-name="P493"/>
      <text:p text:style-name="P494"><text:span text:style-name="T494_1">Embassy<text:s/>staff<text:s/>maintained<text:s/>regular<text:s/>engagement<text:s/>with<text:s/>TMA,<text:s/>holding<text:s/>biweekly<text:s/>meetings<text:s/>to<text:s/>monitor<text:s/>project<text:s/>progress.<text:s/>These<text:s/>meetings<text:s/>were<text:s/>instrumental<text:s/>in<text:s/>guiding<text:s/>implementation<text:s/>and<text:s/>addressing<text:s/>emerging<text:s/>challenges.<text:s/>The<text:s/>primary<text:s/>point<text:s/>of<text:s/>contact<text:s/>was<text:s/>the<text:s/>TMA<text:s/>Country<text:s/>Representative,<text:s/>with<text:s/>other<text:s/>team<text:s/>members<text:s/>participating<text:s/>as<text:s/>needed.<text:s/></text:span></text:p>
      <text:p text:style-name="P495"/>
      <text:p text:style-name="P496"><text:span text:style-name="T496_1">TMA<text:s/>has<text:s/>collaborated<text:s/>extensively<text:s/>with<text:s/>a<text:s/>wide<text:s/>range<text:s/>of<text:s/>stakeholders<text:s/>under<text:s/>the<text:s/>programme<text:s/>and<text:s/>has<text:s/>led<text:s/>numerous<text:s/>outreach<text:s/>and<text:s/>engagement<text:s/>activities.<text:s/>The<text:s/>establishment<text:s/>of<text:s/>its<text:s/>Kinshasa<text:s/>office<text:s/>has<text:s/>significantly<text:s/>enhanced<text:s/>stakeholder<text:s/>engagement,<text:s/>facilitated<text:s/>coordination,<text:s/>and<text:s/>strengthened<text:s/>oversight<text:s/>of<text:s/>programme<text:s/>implementation.</text:span><text:span text:style-name="T496_2"><text:s/></text:span><text:span text:style-name="T496_3">A<text:s/>field<text:s/>visit<text:s/>to<text:s/>the<text:s/></text:span><text:span text:style-name="T496_4">Mahagi</text:span><text:span text:style-name="T496_5"><text:s/>OSBP<text:s/>was<text:s/>conducted<text:s/>in<text:s/>November<text:s/>2025<text:s/>to<text:s/>assess<text:s/>its<text:s/>operational<text:s/>readiness<text:s/>and<text:s/>gather<text:s/>feedback<text:s/>from<text:s/>key<text:s/>stakeholders<text:s/>and<text:s/>beneficiaries.</text:span></text:p>
      <text:p text:style-name="P497"/>
      <text:p text:style-name="P498"><text:span text:style-name="T498_1">However,<text:s/>TMA’s<text:s/>financial<text:s/>performance<text:s/>has<text:s/>not<text:s/>shown<text:s/>the<text:s/>expected<text:s/>improvement.<text:s/>Delays<text:s/>in<text:s/>the<text:s/>implementation<text:s/>of<text:s/>several<text:s/>activities<text:s/>adversely<text:s/>affected<text:s/>the<text:s/>programme’s<text:s/>expenditure<text:s/>profile<text:s/>and<text:s/>contributed<text:s/>to<text:s/>variances<text:s/>between<text:s/>forecast<text:s/>and<text:s/>actual<text:s/>spending.<text:s/>While<text:s/>TMA<text:s/>provided<text:s/>explanations<text:s/>for<text:s/>these<text:s/>discrepancies,<text:s/>continued<text:s/>monitoring<text:s/>and<text:s/>engagement<text:s/>are<text:s/>required<text:s/>to<text:s/>strengthen<text:s/>financial<text:s/>management,<text:s/>improve<text:s/>forecasting<text:s/>accuracy,<text:s/>and<text:s/>ensure<text:s/>expenditure<text:s/>remains<text:s/>aligned<text:s/>with<text:s/>programme<text:s/>delivery.</text:span></text:p>
      <text:p text:style-name="P499"/>
      <text:p text:style-name="P500"><text:span text:style-name="T500_1">The<text:s/>Embassy</text:span><text:span text:style-name="T500_2"><text:s/></text:span><text:span text:style-name="T500_3">has<text:s/>reviewed<text:s/>the</text:span><text:span text:style-name="T500_4"><text:s/>reports<text:s/>submitted<text:s/>by<text:s/>TMA,<text:s/>which<text:s/>provided<text:s/>relevant<text:s/>updates<text:s/>on<text:s/>programme<text:s/>progress,<text:s/>results<text:s/>achieved,<text:s/>and<text:s/>implementation<text:s/>challenges.<text:s/>The<text:s/>programme<text:s/></text:span><text:span text:style-name="T500_5">logframe</text:span><text:span text:style-name="T500_6"><text:s/>was<text:s/>updated<text:s/>during<text:s/>the<text:s/>reporting<text:s/>period<text:s/>to<text:s/>reflect<text:s/>evolving<text:s/>priorities<text:s/>and<text:s/>new<text:s/>outputs.<text:s/></text:span><text:span text:style-name="T500_7">R</text:span><text:span text:style-name="T500_8">eports</text:span><text:span text:style-name="T500_9"><text:s/>were<text:s/>not<text:s/>always<text:s/>submitted<text:s/>on<text:s/>time</text:span><text:span text:style-name="T500_10">,</text:span><text:span text:style-name="T500_11"><text:s/>and<text:s/></text:span><text:span text:style-name="T500_12">delays<text:s/>in<text:s/>the<text:s/>completion<text:s/>of<text:s/>several<text:s/>milestones<text:s/>meant<text:s/>that<text:s/>progress<text:s/>was<text:s/>slower<text:s/>than<text:s/>anticipated,<text:s/>requiring<text:s/>continued<text:s/>monitoring<text:s/>to<text:s/>ensure<text:s/>activities<text:s/>remain<text:s/>on<text:s/>track<text:s/>and<text:s/>intended<text:s/>results<text:s/>are<text:s/>achieved.</text:span></text:p>
      <text:p text:style-name="P501"/>
      <text:p text:style-name="P502"><text:span text:style-name="T502_1">G:<text:s/>MONITORING,<text:s/>EVIDENCE<text:s/>AND<text:s/>LEARNING<text:s/></text:span></text:p>
      <text:p text:style-name="P503"/>
      <text:p text:style-name="P504"><text:span text:style-name="T504_1">Monitoring<text:s/>and<text:s/>Evaluation</text:span></text:p>
      <text:p text:style-name="P505"/>
      <text:p text:style-name="P506"><text:span text:style-name="T506_1">TMA<text:s/>DRC<text:s/>has<text:s/>significantly<text:s/>expanded<text:s/>its<text:s/>portfolio<text:s/>during<text:s/>the<text:s/>review<text:s/>period,<text:s/>with<text:s/>several<text:s/>new<text:s/>outputs<text:s/>incorporated<text:s/>into<text:s/>the<text:s/>programme<text:s/></text:span><text:span text:style-name="T506_2">logframe</text:span><text:span text:style-name="T506_3">.<text:s/>While<text:s/>not<text:s/>all<text:s/>outputs<text:s/>required<text:s/>travel<text:s/>to<text:s/>remote<text:s/>or<text:s/>high-risk<text:s/>locations,<text:s/>TMA<text:s/>increased<text:s/>its<text:s/>monitoring<text:s/>presence<text:s/>in<text:s/>Kinshasa<text:s/>and<text:s/>conducted<text:s/>regular<text:s/>oversight<text:s/>of<text:s/>programme<text:s/>activities<text:s/>compared<text:s/>to<text:s/>the<text:s/>previous<text:s/>year.</text:span><text:span text:style-name="T506_4"><text:s/>They<text:s/>have<text:s/>recently<text:s/>hired<text:s/>an<text:s/>in-country<text:s/>representative.</text:span></text:p>
      <text:p text:style-name="P507"/>
      <text:p text:style-name="P508"><text:span text:style-name="T508_1">However,<text:s/>following<text:s/></text:span><text:span text:style-name="T508_2">changes<text:s/>in<text:s/>security</text:span><text:span text:style-name="T508_3">,<text:s/>travel<text:s/>risk<text:s/>assessments<text:s/>were<text:s/>reviewed,<text:s/>resulting<text:s/>in<text:s/>enhanced<text:s/>security<text:s/>measures<text:s/>and<text:s/>increased<text:s/>scrutiny<text:s/>of<text:s/>risks<text:s/>affecting<text:s/>downstream<text:s/>partners.<text:s/>Travel<text:s/>restrictions<text:s/>remained<text:s/>in<text:s/>place<text:s/>for<text:s/>areas<text:s/>under<text:s/>M23<text:s/>control,<text:s/>and<text:s/>existing<text:s/>security<text:s/>protocols<text:s/>continued<text:s/>to<text:s/>be<text:s/>strictly<text:s/>applied<text:s/>to<text:s/>staff<text:s/>and<text:s/>programme<text:s/>activities.</text:span></text:p>
      <text:p text:style-name="P509"/>
      <text:p text:style-name="P510"><text:span text:style-name="T510_1">In<text:s/>addition,<text:s/>the<text:s/>Ebola<text:s/>outbreak<text:s/>in<text:s/></text:span><text:span text:style-name="T510_2">Ituri</text:span><text:span text:style-name="T510_3"><text:s/>and<text:s/>neighbouring<text:s/>areas<text:s/>further<text:s/>expanded<text:s/>the<text:s/>number<text:s/>of<text:s/>locations<text:s/>subject<text:s/>to<text:s/>movement<text:s/>restrictions,<text:s/>limiting<text:s/>access<text:s/>to<text:s/>some<text:s/>implementation<text:s/>sites<text:s/>and<text:s/>increasing<text:s/>operational<text:s/>challenges</text:span><text:span text:style-name="T510_4"><text:s/>such<text:s/>as<text:s/>higher<text:s/>costs<text:s/>and<text:s/>limited/no<text:s/>suppliers</text:span><text:span text:style-name="T510_5">.<text:s/>TMA<text:s/>continued<text:s/>to<text:s/>adapt<text:s/>its<text:s/>monitoring<text:s/>and<text:s/>oversight<text:s/>arrangements<text:s/></text:span><text:span text:style-name="T510_6">where<text:s/>it<text:s/>was<text:s/>able<text:s/></text:span><text:span text:style-name="T510_7">to<text:s/>maintain<text:s/>programme<text:s/>delivery<text:s/>while<text:s/>safeguarding<text:s/>staff<text:s/>and<text:s/>partners.</text:span><text:span text:style-name="T510_8"><text:s/></text:span><text:span text:style-name="T510_9"><text:s/></text:span><text:span text:style-name="T510_10">However,<text:s/>given<text:s/></text:span><text:span text:style-name="T510_11">the<text:s/></text:span><text:span text:style-name="T510_12">recent<text:s/>Ebola<text:s/></text:span><text:span text:style-name="T510_13">outbreak</text:span><text:span text:style-name="T510_14"><text:s/>some<text:s/>activities<text:s/>are<text:s/>now<text:s/>paused<text:s/>as<text:s/>TMA<text:s/>works<text:s/>out<text:s/>what<text:s/>is<text:s/>possible<text:s/>to<text:s/>deliver<text:s/>and<text:s/>what<text:s/>should<text:s/>be<text:s/>delivered<text:s/>in<text:s/>these<text:s/>circumstances.</text:span></text:p>
      <text:p text:style-name="P511"/>
      <text:p text:style-name="P512"><text:span text:style-name="T512_1">Evidence</text:span></text:p>
      <text:p text:style-name="P513"/>
      <text:p text:style-name="P514"><text:span text:style-name="T514_1">Over<text:s/>the<text:s/>course<text:s/>of<text:s/>the<text:s/>year,<text:s/>the<text:s/>TMA<text:s/>team<text:s/>engaged<text:s/>in<text:s/>fortnightly<text:s/>discussions<text:s/>with<text:s/>the<text:s/>UK<text:s/>Programme<text:s/>team,<text:s/>sharing<text:s/>evidence<text:s/>of<text:s/>results<text:s/>and<text:s/>responding<text:s/>promptly<text:s/>to<text:s/>issues<text:s/>as<text:s/>they<text:s/>arose.<text:s/>In<text:s/>addition,<text:s/>TMA<text:s/>had<text:s/>staff<text:s/>embedded<text:s/>at<text:s/>the<text:s/></text:span><text:span text:style-name="T514_2">Mahagi</text:span><text:span text:style-name="T514_3"><text:s/>border,<text:s/>enabling<text:s/>close<text:s/>monitoring<text:s/>of<text:s/>the<text:s/>situation<text:s/>and<text:s/>timely<text:s/>adaptation<text:s/>to<text:s/>changing<text:s/>circumstances.</text:span></text:p>
      <text:p text:style-name="P515"/>
      <text:p text:style-name="P516"><text:span text:style-name="T516_1">Evidence<text:s/>gathered<text:s/>through<text:s/>field<text:s/>visits<text:s/>and<text:s/>stakeholder<text:s/>engagement<text:s/>supports<text:s/>the<text:s/>reported<text:s/>programme<text:s/>results.<text:s/>The<text:s/>programme<text:s/>team<text:s/>participate</text:span><text:span text:style-name="T516_2">d</text:span><text:span text:style-name="T516_3"><text:s/>in<text:s/>workshops<text:s/>organised<text:s/>by<text:s/>TMA<text:s/>stakeholders,<text:s/>providing<text:s/>opportunities<text:s/>to<text:s/>discuss<text:s/>ongoing<text:s/>and<text:s/>planned<text:s/>policy<text:s/>and<text:s/>institutional<text:s/>reforms,<text:s/>as<text:s/>well<text:s/>as<text:s/>to<text:s/>observe<text:s/>the<text:s/>launch<text:s/>of<text:s/>new<text:s/>programme-supported<text:s/>initiatives.</text:span><text:span text:style-name="T516_4"><text:s/></text:span><text:span text:style-name="T516_5">The<text:s/>growing<text:s/>utilisation<text:s/>of<text:s/>digital<text:s/>platforms,<text:s/>including<text:s/>the<text:s/>Trade<text:s/>Information<text:s/>Portal<text:s/>(TIP)<text:s/>and<text:s/></text:span><text:span text:style-name="T516_6">iZando</text:span><text:span text:style-name="T516_7">,<text:s/>by<text:s/>traders<text:s/>provides<text:s/>evidence<text:s/>of<text:s/>increased<text:s/>access<text:s/>to<text:s/>market<text:s/>information<text:s/>and<text:s/>trade-related<text:s/>services.</text:span></text:p>
      <text:p text:style-name="P517"/>
      <text:p text:style-name="P518"><text:span text:style-name="T518_1">Regular<text:s/>Steering<text:s/>Committee<text:s/>meetings<text:s/></text:span><text:span text:style-name="T518_2">brought</text:span><text:span text:style-name="T518_3"><text:s/>together<text:s/>key<text:s/>project<text:s/>stakeholders<text:s/>to<text:s/>review<text:s/>progress,<text:s/>address<text:s/>implementation<text:s/>challenges,<text:s/>and<text:s/>agree<text:s/>on<text:s/>strategic<text:s/>decisions,<text:s/>demonstrating<text:s/>strong<text:s/>governance<text:s/>and<text:s/>stakeholder<text:s/>ownership<text:s/>of<text:s/>programme<text:s/>activities.</text:span></text:p>
      <text:p text:style-name="P519"/>
      <text:p text:style-name="P520"><text:span text:style-name="T520_1">Learning</text:span></text:p>
      <text:p text:style-name="P521"/>
      <text:p text:style-name="P522"><text:span text:style-name="T522_1">The<text:s/>review<text:s/>highlights<text:s/>the<text:s/>importance<text:s/>of<text:s/>maintaining<text:s/>flexibility<text:s/>in<text:s/>programme<text:s/>delivery,<text:s/>given<text:s/>the<text:s/>dynamic<text:s/>nature<text:s/>of<text:s/>the<text:s/>context.<text:s/>Effective<text:s/>and<text:s/>well-developed<text:s/>contingency<text:s/>arrangements<text:s/>are<text:s/>critical<text:s/>to<text:s/>ensuring<text:s/>continuity<text:s/>of<text:s/>implementation<text:s/>and<text:s/>safeguarding<text:s/>the<text:s/>achievement<text:s/>of<text:s/>results<text:s/>when<text:s/>circumstances<text:s/>change<text:s/>unexpectedly.</text:span></text:p>
      <text:p text:style-name="P523"/>
      <text:p text:style-name="P524"/>
      <table:table table:style-name="Table18">
        <table:table-column table:style-name="Column71"/>
        <table:table-column table:style-name="Column72"/>
        <table:table-column table:style-name="Column73"/>
        <table:table-column table:style-name="Column74"/>
        <table:table-row table:style-name="Row52">
          <table:table-cell table:style-name="Cell174">
            <text:p text:style-name="P525"><text:span text:style-name="T525_1">Date<text:s/>of<text:s/>last<text:s/>narrative<text:s/>financial<text:s/>report</text:span></text:p>
          </table:table-cell>
          <table:table-cell table:style-name="Cell175">
            <text:p text:style-name="P526"><text:span text:style-name="T526_1">31<text:s/>March<text:s/>2026</text:span></text:p>
          </table:table-cell>
          <table:table-cell table:style-name="Cell176">
            <text:p text:style-name="P527"><text:span text:style-name="T527_1">Date<text:s/>of<text:s/>last<text:s/>audited<text:s/>annual<text:s/>statement</text:span></text:p>
          </table:table-cell>
          <table:table-cell table:style-name="Cell177">
            <text:p text:style-name="P528"><text:span text:style-name="T528_1">November<text:s/>2025</text:span></text:p>
          </table:table-cell>
        </table:table-row>
      </table:table>
      <text:p text:style-name="P529"/>
      <text:p text:style-name="P530"><text:span text:style-name="T530_1">…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List_20_Bullet" style:display-name="List Bullet" style:family="paragraph" style:parent-style-name="Normal"/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 fo:font-size="10pt" style:font-size-asian="10pt"/>
    </style:style>
    <style:style style:name="List6Level1" style:family="text">
      <style:text-properties style:font-name="Courier New" fo:font-size="10pt" style:font-size-asian="10pt"/>
    </style:style>
    <style:style style:name="List6Level2" style:family="text">
      <style:text-properties style:font-name="Wingdings" fo:font-size="10pt" style:font-size-asian="10pt"/>
    </style:style>
    <style:style style:name="List6Level3" style:family="text">
      <style:text-properties style:font-name="Wingdings" fo:font-size="10pt" style:font-size-asian="10pt"/>
    </style:style>
    <style:style style:name="List6Level4" style:family="text">
      <style:text-properties style:font-name="Wingdings" fo:font-size="10pt" style:font-size-asian="10pt"/>
    </style:style>
    <style:style style:name="List6Level5" style:family="text">
      <style:text-properties style:font-name="Wingdings" fo:font-size="10pt" style:font-size-asian="10pt"/>
    </style:style>
    <style:style style:name="List6Level6" style:family="text">
      <style:text-properties style:font-name="Wingdings" fo:font-size="10pt" style:font-size-asian="10pt"/>
    </style:style>
    <style:style style:name="List6Level7" style:family="text">
      <style:text-properties style:font-name="Wingdings" fo:font-size="10pt" style:font-size-asian="10pt"/>
    </style:style>
    <style:style style:name="List6Level8" style:family="text">
      <style:text-properties style:font-name="Wingdings" fo:font-size="10pt" style:font-size-asian="10pt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Level0" style:family="text">
      <style:text-properties style:font-name="Symbol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8Level0" style:family="text">
      <style:text-properties style:font-name="Symbol" fo:font-size="10pt" style:font-size-asian="10pt"/>
    </style:style>
    <style:style style:name="List8Level1" style:family="text">
      <style:text-properties style:font-name="Courier New" fo:font-size="10pt" style:font-size-asian="10pt"/>
    </style:style>
    <style:style style:name="List8Level2" style:family="text">
      <style:text-properties style:font-name="Wingdings" fo:font-size="10pt" style:font-size-asian="10pt"/>
    </style:style>
    <style:style style:name="List8Level3" style:family="text">
      <style:text-properties style:font-name="Wingdings" fo:font-size="10pt" style:font-size-asian="10pt"/>
    </style:style>
    <style:style style:name="List8Level4" style:family="text">
      <style:text-properties style:font-name="Wingdings" fo:font-size="10pt" style:font-size-asian="10pt"/>
    </style:style>
    <style:style style:name="List8Level5" style:family="text">
      <style:text-properties style:font-name="Wingdings" fo:font-size="10pt" style:font-size-asian="10pt"/>
    </style:style>
    <style:style style:name="List8Level6" style:family="text">
      <style:text-properties style:font-name="Wingdings" fo:font-size="10pt" style:font-size-asian="10pt"/>
    </style:style>
    <style:style style:name="List8Level7" style:family="text">
      <style:text-properties style:font-name="Wingdings" fo:font-size="10pt" style:font-size-asian="10pt"/>
    </style:style>
    <style:style style:name="List8Level8" style:family="text">
      <style:text-properties style:font-name="Wingdings" fo:font-size="10pt" style:font-size-asian="10pt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-complex="Times New Roman"/>
    </style:style>
    <style:style style:name="List10Level1" style:family="text">
      <style:text-properties style:font-name="Symbol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Courier New" fo:font-size="10pt" style:font-size-asian="10pt"/>
    </style:style>
    <style:style style:name="List13Level2" style:family="text">
      <style:text-properties style:font-name="Wingdings" fo:font-size="10pt" style:font-size-asian="10pt"/>
    </style:style>
    <style:style style:name="List13Level3" style:family="text">
      <style:text-properties style:font-name="Wingdings" fo:font-size="10pt" style:font-size-asian="10pt"/>
    </style:style>
    <style:style style:name="List13Level4" style:family="text">
      <style:text-properties style:font-name="Wingdings" fo:font-size="10pt" style:font-size-asian="10pt"/>
    </style:style>
    <style:style style:name="List13Level5" style:family="text">
      <style:text-properties style:font-name="Wingdings" fo:font-size="10pt" style:font-size-asian="10pt"/>
    </style:style>
    <style:style style:name="List13Level6" style:family="text">
      <style:text-properties style:font-name="Wingdings" fo:font-size="10pt" style:font-size-asian="10pt"/>
    </style:style>
    <style:style style:name="List13Level7" style:family="text">
      <style:text-properties style:font-name="Wingdings" fo:font-size="10pt" style:font-size-asian="10pt"/>
    </style:style>
    <style:style style:name="List13Level8" style:family="text">
      <style:text-properties style:font-name="Wingdings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4Level0" style:family="text">
      <style:text-properties style:font-name="Arial" style:font-name-asian="Times New Roman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 fo:font-size="10pt" style:font-size-asian="10pt"/>
    </style:style>
    <style:style style:name="List18Level1" style:family="text">
      <style:text-properties style:font-name="Courier New" fo:font-size="10pt" style:font-size-asian="10pt"/>
    </style:style>
    <style:style style:name="List18Level2" style:family="text">
      <style:text-properties style:font-name="Wingdings" fo:font-size="10pt" style:font-size-asian="10pt"/>
    </style:style>
    <style:style style:name="List18Level3" style:family="text">
      <style:text-properties style:font-name="Wingdings" fo:font-size="10pt" style:font-size-asian="10pt"/>
    </style:style>
    <style:style style:name="List18Level4" style:family="text">
      <style:text-properties style:font-name="Wingdings" fo:font-size="10pt" style:font-size-asian="10pt"/>
    </style:style>
    <style:style style:name="List18Level5" style:family="text">
      <style:text-properties style:font-name="Wingdings" fo:font-size="10pt" style:font-size-asian="10pt"/>
    </style:style>
    <style:style style:name="List18Level6" style:family="text">
      <style:text-properties style:font-name="Wingdings" fo:font-size="10pt" style:font-size-asian="10pt"/>
    </style:style>
    <style:style style:name="List18Level7" style:family="text">
      <style:text-properties style:font-name="Wingdings" fo:font-size="10pt" style:font-size-asian="10pt"/>
    </style:style>
    <style:style style:name="List18Level8" style:family="text">
      <style:text-properties style:font-name="Wingdings" fo:font-size="10pt" style:font-size-asian="10pt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-complex="Times New Roman"/>
    </style:style>
    <style:style style:name="List20Level1" style:family="text">
      <style:text-properties style:font-name="Symbol"/>
    </style:style>
    <style:style style:name="List20Level2" style:family="text">
      <style:text-properties style:font-name="Wingdings"/>
    </style:style>
    <style:style style:name="List20Level3" style:family="text">
      <style:text-properties style:font-name-complex="Times New Roman"/>
    </style:style>
    <style:style style:name="List20Level4" style:family="text">
      <style:text-properties style:font-name-complex="Times New Roman"/>
    </style:style>
    <style:style style:name="List20Level5" style:family="text">
      <style:text-properties style:font-name-complex="Times New Roman"/>
    </style:style>
    <style:style style:name="List20Level6" style:family="text">
      <style:text-properties style:font-name-complex="Times New Roman"/>
    </style:style>
    <style:style style:name="List20Level7" style:family="text">
      <style:text-properties style:font-name-complex="Times New Roman"/>
    </style:style>
    <style:style style:name="List20Level8" style:family="text">
      <style:text-properties style:font-name-complex="Times New Roman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20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2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Symbol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radeMark Africa in DRC programme Annual Review 25-26</dc:title>
    <meta:initial-creator/>
    <meta:creation-date>2026-08-19T10:37:00</meta:creation-date>
    <dc:creator/>
    <dc:date>2026-08-19T10:38:00</dc:date>
    <meta:editing-cycles>1</meta:editing-cycles>
    <meta:document-statistic meta:page-count="16" meta:paragraph-count="364" meta:row-count="1019" meta:word-count="5937" meta:character-count="42265" meta:non-whitespace-character-count="36692"/>
    <meta:user-defined meta:name="ContentTypeId">0x010100A9E804AD2130B047BEB1B1355903FA590700A0B504C2BE3FF4448C740959AF39E4C4</meta:user-defined>
  </office:meta>
</office:document-meta>
</file>