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 Display" svg:font-family="Aptos Display" style:font-pitch="variable" style:font-family-generic="swiss"/>
    <style:font-face style:name="MS Gothic" svg:font-family="MS Gothic" style:font-pitch="fixed" style:font-family-generic="modern"/>
    <style:font-face style:name="ＭＳ 明朝" svg:font-family="ＭＳ 明朝"/>
  </office:font-face-decls>
  <office:automatic-styles>
    <style:style style:name="P1" style:family="paragraph" style:parent-style-name="List_20_Paragraph" style:master-page-name="Standard">
      <style:paragraph-properties fo:text-align="justify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" style:family="paragraph" style:parent-style-name="List_20_Paragraph">
      <style:paragraph-properties fo:text-align="justify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" style:family="paragraph" style:parent-style-name="Heading_20_2">
      <style:paragraph-properties fo:text-align="justify"/>
    </style:style>
    <style:style style:name="T3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_4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able1" style:family="table">
      <style:table-properties table:align="left" style:width="15.993cm" fo:margin-left="0cm"/>
    </style:style>
    <style:style style:name="Column1" style:family="table-column">
      <style:table-column-properties style:column-width="6.403cm"/>
    </style:style>
    <style:style style:name="Column2" style:family="table-column">
      <style:table-column-properties style:column-width="4.193cm"/>
    </style:style>
    <style:style style:name="Column3" style:family="table-column">
      <style:table-column-properties style:column-width="5.398cm"/>
    </style:style>
    <style:style style:name="Row1" style:family="table-row">
      <style:table-row-properties style:min-row-height="0.422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T5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Row2" style:family="table-row">
      <style:table-row-properties style:min-row-height="0.429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T6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T7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T7_3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Row3" style:family="table-row">
      <style:table-row-properties style:min-row-height="0.27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T8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T11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/>
    </style:style>
    <style:style style:name="T12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/>
    </style:style>
    <style:style style:name="P13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4.053cm"/>
    </style:style>
    <style:style style:name="Column5" style:family="table-column">
      <style:table-column-properties style:column-width="2.302cm"/>
    </style:style>
    <style:style style:name="Column6" style:family="table-column">
      <style:table-column-properties style:column-width="1.051cm"/>
    </style:style>
    <style:style style:name="Column7" style:family="table-column">
      <style:table-column-properties style:column-width="1.416cm"/>
    </style:style>
    <style:style style:name="Column8" style:family="table-column">
      <style:table-column-properties style:column-width="1.416cm"/>
    </style:style>
    <style:style style:name="Column9" style:family="table-column">
      <style:table-column-properties style:column-width="1.415cm"/>
    </style:style>
    <style:style style:name="Column10" style:family="table-column">
      <style:table-column-properties style:column-width="1.416cm"/>
    </style:style>
    <style:style style:name="Column11" style:family="table-column">
      <style:table-column-properties style:column-width="1.416cm"/>
    </style:style>
    <style:style style:name="Column12" style:family="table-column">
      <style:table-column-properties style:column-width="1.416cm"/>
    </style:style>
    <style:style style:name="Row4" style:family="table-row">
      <style:table-row-properties style:min-row-height="0.529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6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6_3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6_4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5" style:family="table-row">
      <style:table-row-properties style:min-row-height="0.529cm"/>
    </style:style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2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P42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47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/>
    </style:style>
    <style:style style:name="P48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8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8_2" style:family="text">
      <style:text-properties style:font-name="Arial" fo:font-size="11pt" style:font-name-asian="Arial" style:font-size-asian="11pt" style:font-name-complex="Arial" style:font-size-complex="11pt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9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9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0" style:family="paragraph" style:parent-style-name="Normal">
      <style:paragraph-properties fo:text-align="justify" fo:margin-top="0.423cm"/>
    </style:style>
    <style:style style:name="T50_1" style:family="text">
      <style:text-properties style:font-name="Arial" fo:font-size="11pt" style:font-name-asian="Arial" style:font-size-asian="11pt" style:font-name-complex="Arial" style:font-size-complex="11pt"/>
    </style:style>
    <style:style style:name="T50_2" style:family="text">
      <style:text-properties style:font-name="Arial" fo:font-size="11pt" style:font-name-asian="Arial" style:font-size-asian="11pt" style:font-name-complex="Arial" style:font-size-complex="11pt"/>
    </style:style>
    <style:style style:name="T50_3" style:family="text">
      <style:text-properties style:font-name="Arial" fo:font-size="11pt" style:font-name-asian="Arial" style:font-size-asian="11pt" style:font-name-complex="Arial" style:font-size-complex="11pt"/>
    </style:style>
    <style:style style:name="T50_4" style:family="text">
      <style:text-properties style:font-name="Arial" fo:font-size="11pt" style:font-name-asian="Arial" style:font-size-asian="11pt" style:font-name-complex="Arial" style:font-size-complex="11pt"/>
    </style:style>
    <style:style style:name="T50_5" style:family="text">
      <style:text-properties style:font-name="Arial" fo:font-size="11pt" style:font-name-asian="Arial" style:font-size-asian="11pt" style:font-name-complex="Arial" style:font-size-complex="11pt"/>
    </style:style>
    <style:style style:name="T50_6" style:family="text">
      <style:text-properties style:font-name="Arial" fo:font-size="11pt" style:font-name-asian="Arial" style:font-size-asian="11pt" style:font-name-complex="Arial" style:font-size-complex="11pt"/>
    </style:style>
    <style:style style:name="T50_7" style:family="text">
      <style:text-properties style:font-name="Arial" fo:font-size="11pt" style:font-name-asian="Arial" style:font-size-asian="11pt" style:font-name-complex="Arial" style:font-size-complex="11pt"/>
    </style:style>
    <style:style style:name="T50_8" style:family="text">
      <style:text-properties style:font-name="Arial" fo:font-size="11pt" style:font-name-asian="Arial" style:font-size-asian="11pt" style:font-name-complex="Arial" style:font-size-complex="11pt"/>
    </style:style>
    <style:style style:name="T50_9" style:family="text">
      <style:text-properties style:font-name="Arial" fo:font-size="11pt" style:font-name-asian="Arial" style:font-size-asian="11pt" style:font-name-complex="Arial" style:font-size-complex="11pt"/>
    </style:style>
    <style:style style:name="T50_10" style:family="text">
      <style:text-properties style:font-name="Arial" fo:font-size="11pt" style:font-name-asian="Arial" style:font-size-asian="11pt" style:font-name-complex="Arial" style:font-size-complex="11pt"/>
    </style:style>
    <style:style style:name="T50_11" style:family="text">
      <style:text-properties style:font-name="Arial" fo:font-size="11pt" style:font-name-asian="Arial" style:font-size-asian="11pt" style:font-name-complex="Arial" style:font-size-complex="11pt"/>
    </style:style>
    <style:style style:name="T50_12" style:family="text">
      <style:text-properties style:font-name="Arial" fo:font-size="11pt" style:font-name-asian="Arial" style:font-size-asian="11pt" style:font-name-complex="Arial" style:font-size-complex="11pt"/>
    </style:style>
    <style:style style:name="T50_13" style:family="text">
      <style:text-properties style:font-name="Arial" fo:font-size="11pt" style:font-name-asian="Arial" style:font-size-asian="11pt" style:font-name-complex="Arial" style:font-size-complex="11pt"/>
    </style:style>
    <style:style style:name="T50_14" style:family="text">
      <style:text-properties style:font-name="Arial" fo:font-size="11pt" style:font-name-asian="Arial" style:font-size-asian="11pt" style:font-name-complex="Arial" style:font-size-complex="11pt"/>
    </style:style>
    <style:style style:name="T50_15" style:family="text">
      <style:text-properties style:font-name="Arial" fo:font-size="11pt" style:font-name-asian="Arial" style:font-size-asian="11pt" style:font-name-complex="Arial" style:font-size-complex="11pt"/>
    </style:style>
    <style:style style:name="T50_16" style:family="text">
      <style:text-properties style:font-name="Arial" fo:font-size="11pt" style:font-name-asian="Arial" style:font-size-asian="11pt" style:font-name-complex="Arial" style:font-size-complex="11pt"/>
    </style:style>
    <style:style style:name="T50_17" style:family="text">
      <style:text-properties style:font-name="Arial" fo:font-size="11pt" style:font-name-asian="Arial" style:font-size-asian="11pt" style:font-name-complex="Arial" style:font-size-complex="11pt"/>
    </style:style>
    <style:style style:name="T50_18" style:family="text">
      <style:text-properties style:font-name="Arial" fo:font-size="11pt" style:font-name-asian="Arial" style:font-size-asian="11pt" style:font-name-complex="Arial" style:font-size-complex="11pt"/>
    </style:style>
    <style:style style:name="T50_19" style:family="text">
      <style:text-properties style:font-name="Arial" fo:font-size="11pt" style:font-name-asian="Arial" style:font-size-asian="11pt" style:font-name-complex="Arial" style:font-size-complex="11pt"/>
    </style:style>
    <style:style style:name="T50_20" style:family="text">
      <style:text-properties style:font-name="Arial" fo:font-size="11pt" style:font-name-asian="Arial" style:font-size-asian="11pt" style:font-name-complex="Arial" style:font-size-complex="11pt"/>
    </style:style>
    <style:style style:name="T50_21" style:family="text">
      <style:text-properties style:font-name="Arial" fo:font-size="11pt" style:font-name-asian="Arial" style:font-size-asian="11pt" style:font-name-complex="Arial" style:font-size-complex="11pt"/>
    </style:style>
    <style:style style:name="T50_22" style:family="text">
      <style:text-properties style:font-name="Arial" fo:font-size="11pt" style:font-name-asian="Arial" style:font-size-asian="11pt" style:font-name-complex="Arial" style:font-size-complex="11pt"/>
    </style:style>
    <style:style style:name="T50_23" style:family="text">
      <style:text-properties style:font-name="Arial" fo:font-size="11pt" style:font-name-asian="Arial" style:font-size-asian="11pt" style:font-name-complex="Arial" style:font-size-complex="11pt"/>
    </style:style>
    <style:style style:name="T50_24" style:family="text">
      <style:text-properties style:font-name="Arial" fo:font-size="11pt" style:font-name-asian="Arial" style:font-size-asian="11pt" style:font-name-complex="Arial" style:font-size-complex="11pt"/>
    </style:style>
    <style:style style:name="T50_25" style:family="text">
      <style:text-properties style:font-name="Arial" fo:font-size="11pt" style:font-name-asian="Arial" style:font-size-asian="11pt" style:font-name-complex="Arial" style:font-size-complex="11pt"/>
    </style:style>
    <style:style style:name="T50_26" style:family="text">
      <style:text-properties style:font-name="Arial" fo:font-size="11pt" style:font-name-asian="Arial" style:font-size-asian="11pt" style:font-name-complex="Arial" style:font-size-complex="11pt"/>
    </style:style>
    <style:style style:name="P51" style:family="paragraph" style:parent-style-name="Normal">
      <style:paragraph-properties fo:text-align="justify" fo:margin-top="0.423cm"/>
    </style:style>
    <style:style style:name="T51_1" style:family="text">
      <style:text-properties style:font-name="Arial" fo:font-size="11pt" style:font-name-asian="Arial" style:font-size-asian="11pt" style:font-name-complex="Arial" style:font-size-complex="11pt"/>
    </style:style>
    <style:style style:name="T51_2" style:family="text">
      <style:text-properties style:font-name="Arial" fo:font-size="11pt" style:font-name-asian="Arial" style:font-size-asian="11pt" style:font-name-complex="Arial" style:font-size-complex="11pt"/>
    </style:style>
    <style:style style:name="P52" style:family="paragraph" style:parent-style-name="Normal">
      <style:paragraph-properties fo:text-align="justify" fo:margin-top="0.423cm"/>
    </style:style>
    <style:style style:name="T52_1" style:family="text">
      <style:text-properties style:font-name="Arial" fo:font-size="11pt" style:font-name-asian="Arial" style:font-size-asian="11pt" style:font-name-complex="Arial" style:font-size-complex="11pt"/>
    </style:style>
    <style:style style:name="T52_2" style:family="text">
      <style:text-properties style:font-name="Arial" fo:font-size="11pt" style:font-name-asian="Arial" style:font-size-asian="11pt" style:font-name-complex="Arial" style:font-size-complex="11pt"/>
    </style:style>
    <style:style style:name="T52_3" style:family="text">
      <style:text-properties style:font-name="Arial" fo:font-size="11pt" style:font-name-asian="Arial" style:font-size-asian="11pt" style:font-name-complex="Arial" style:font-size-complex="11pt"/>
    </style:style>
    <style:style style:name="T52_4" style:family="text">
      <style:text-properties style:font-name="Arial" fo:font-size="11pt" style:font-name-asian="Arial" style:font-size-asian="11pt" style:font-name-complex="Arial" style:font-size-complex="11pt"/>
    </style:style>
    <style:style style:name="T52_5" style:family="text">
      <style:text-properties style:font-name="Arial" fo:font-size="11pt" style:font-name-asian="Arial" style:font-size-asian="11pt" style:font-name-complex="Arial" style:font-size-complex="11pt"/>
    </style:style>
    <style:style style:name="T52_6" style:family="text">
      <style:text-properties style:font-name="Arial" fo:font-size="11pt" style:font-name-asian="Arial" style:font-size-asian="11pt" style:font-name-complex="Arial" style:font-size-complex="11pt"/>
    </style:style>
    <style:style style:name="T52_7" style:family="text">
      <style:text-properties style:font-name="Arial" fo:font-size="11pt" style:font-name-asian="Arial" style:font-size-asian="11pt" style:font-name-complex="Arial" style:font-size-complex="11pt"/>
    </style:style>
    <style:style style:name="T52_8" style:family="text">
      <style:text-properties style:font-name="Arial" fo:font-size="11pt" style:font-name-asian="Arial" style:font-size-asian="11pt" style:font-name-complex="Arial" style:font-size-complex="11pt"/>
    </style:style>
    <style:style style:name="T52_9" style:family="text">
      <style:text-properties style:font-name="Arial" fo:font-size="11pt" style:font-name-asian="Arial" style:font-size-asian="11pt" style:font-name-complex="Arial" style:font-size-complex="11pt"/>
    </style:style>
    <style:style style:name="T52_10" style:family="text">
      <style:text-properties style:font-name="Arial" fo:font-size="11pt" style:font-name-asian="Arial" style:font-size-asian="11pt" style:font-name-complex="Arial" style:font-size-complex="11pt"/>
    </style:style>
    <style:style style:name="T52_11" style:family="text">
      <style:text-properties style:font-name="Arial" fo:font-size="11pt" style:font-name-asian="Arial" style:font-size-asian="11pt" style:font-name-complex="Arial" style:font-size-complex="11pt"/>
    </style:style>
    <style:style style:name="T52_12" style:family="text">
      <style:text-properties style:font-name="Arial" fo:font-size="11pt" style:font-name-asian="Arial" style:font-size-asian="11pt" style:font-name-complex="Arial" style:font-size-complex="11pt"/>
    </style:style>
    <style:style style:name="T52_13" style:family="text">
      <style:text-properties style:font-name="Arial" fo:font-size="11pt" style:font-name-asian="Arial" style:font-size-asian="11pt" style:font-name-complex="Arial" style:font-size-complex="11pt"/>
    </style:style>
    <style:style style:name="T52_14" style:family="text">
      <style:text-properties style:font-name="Arial" fo:font-size="11pt" style:font-name-asian="Arial" style:font-size-asian="11pt" style:font-name-complex="Arial" style:font-size-complex="11pt"/>
    </style:style>
    <style:style style:name="T52_15" style:family="text">
      <style:text-properties style:font-name="Arial" fo:font-size="11pt" style:font-name-asian="Arial" style:font-size-asian="11pt" style:font-name-complex="Arial" style:font-size-complex="11pt"/>
    </style:style>
    <style:style style:name="T52_16" style:family="text">
      <style:text-properties style:font-name="Arial" fo:font-size="11pt" style:font-name-asian="Arial" style:font-size-asian="11pt" style:font-name-complex="Arial" style:font-size-complex="11pt"/>
    </style:style>
    <style:style style:name="T52_17" style:family="text">
      <style:text-properties style:font-name="Arial" fo:font-size="11pt" style:font-name-asian="Arial" style:font-size-asian="11pt" style:font-name-complex="Arial" style:font-size-complex="11pt"/>
    </style:style>
    <style:style style:name="T52_18" style:family="text">
      <style:text-properties style:font-name="Arial" fo:font-size="11pt" style:font-name-asian="Arial" style:font-size-asian="11pt" style:font-name-complex="Arial" style:font-size-complex="11pt"/>
    </style:style>
    <style:style style:name="T52_19" style:family="text">
      <style:text-properties style:font-name="Arial" fo:font-size="11pt" style:font-name-asian="Arial" style:font-size-asian="11pt" style:font-name-complex="Arial" style:font-size-complex="11pt"/>
    </style:style>
    <style:style style:name="T52_20" style:family="text">
      <style:text-properties style:font-name="Arial" fo:font-size="11pt" style:font-name-asian="Arial" style:font-size-asian="11pt" style:font-name-complex="Arial" style:font-size-complex="11pt"/>
    </style:style>
    <style:style style:name="T52_21" style:family="text">
      <style:text-properties style:font-name="Arial" fo:font-size="11pt" style:font-name-asian="Arial" style:font-size-asian="11pt" style:font-name-complex="Arial" style:font-size-complex="11pt"/>
    </style:style>
    <style:style style:name="T52_22" style:family="text">
      <style:text-properties style:font-name="Arial" fo:font-size="11pt" style:font-name-asian="Arial" style:font-size-asian="11pt" style:font-name-complex="Arial" style:font-size-complex="11pt"/>
    </style:style>
    <style:style style:name="T52_23" style:family="text">
      <style:text-properties style:font-name="Arial" fo:font-size="11pt" style:font-name-asian="Arial" style:font-size-asian="11pt" style:font-name-complex="Arial" style:font-size-complex="11pt"/>
    </style:style>
    <style:style style:name="T52_24" style:family="text">
      <style:text-properties style:font-name="Arial" fo:font-size="11pt" style:font-name-asian="Arial" style:font-size-asian="11pt" style:font-name-complex="Arial" style:font-size-complex="11pt"/>
    </style:style>
    <style:style style:name="T52_25" style:family="text">
      <style:text-properties style:font-name="Arial" fo:font-size="11pt" style:font-name-asian="Arial" style:font-size-asian="11pt" style:font-name-complex="Arial" style:font-size-complex="11pt"/>
    </style:style>
    <style:style style:name="P53" style:family="paragraph" style:parent-style-name="Normal">
      <style:paragraph-properties fo:text-align="justify" fo:margin-top="0.423cm" fo:margin-bottom="0.423cm"/>
    </style:style>
    <style:style style:name="T53_1" style:family="text">
      <style:text-properties style:font-name="Arial" fo:font-size="11pt" style:font-name-asian="Arial" style:font-size-asian="11pt" style:font-name-complex="Arial" style:font-size-complex="11pt"/>
    </style:style>
    <style:style style:name="T53_2" style:family="text">
      <style:text-properties style:font-name="Arial" fo:font-size="11pt" style:font-name-asian="Arial" style:font-size-asian="11pt" style:font-name-complex="Arial" style:font-size-complex="11pt"/>
    </style:style>
    <style:style style:name="T53_3" style:family="text">
      <style:text-properties style:font-name="Arial" fo:font-size="11pt" style:font-name-asian="Arial" style:font-size-asian="11pt" style:font-name-complex="Arial" style:font-size-complex="11pt"/>
    </style:style>
    <style:style style:name="T53_4" style:family="text">
      <style:text-properties style:font-name="Arial" fo:font-size="11pt" style:font-name-asian="Arial" style:font-size-asian="11pt" style:font-name-complex="Arial" style:font-size-complex="11pt"/>
    </style:style>
    <style:style style:name="T53_5" style:family="text">
      <style:text-properties style:font-name="Arial" fo:font-size="11pt" style:font-name-asian="Arial" style:font-size-asian="11pt" style:font-name-complex="Arial" style:font-size-complex="11pt"/>
    </style:style>
    <style:style style:name="T53_6" style:family="text">
      <style:text-properties style:font-name="Arial" fo:font-size="11pt" style:font-name-asian="Arial" style:font-size-asian="11pt" style:font-name-complex="Arial" style:font-size-complex="11pt"/>
    </style:style>
    <style:style style:name="T53_7" style:family="text">
      <style:text-properties style:font-name="Arial" fo:font-size="11pt" style:font-name-asian="Arial" style:font-size-asian="11pt" style:font-name-complex="Arial" style:font-size-complex="11pt"/>
    </style:style>
    <style:style style:name="T53_8" style:family="text">
      <style:text-properties style:font-name="Arial" fo:font-size="11pt" style:font-name-asian="Arial" style:font-size-asian="11pt" style:font-name-complex="Arial" style:font-size-complex="11pt"/>
    </style:style>
    <style:style style:name="T53_9" style:family="text">
      <style:text-properties style:font-name="Arial" fo:font-size="11pt" style:font-name-asian="Arial" style:font-size-asian="11pt" style:font-name-complex="Arial" style:font-size-complex="11pt"/>
    </style:style>
    <style:style style:name="T53_10" style:family="text">
      <style:text-properties style:font-name="Arial" fo:font-size="11pt" style:font-name-asian="Arial" style:font-size-asian="11pt" style:font-name-complex="Arial" style:font-size-complex="11pt"/>
    </style:style>
    <style:style style:name="T53_11" style:family="text">
      <style:text-properties style:font-name="Arial" fo:font-size="11pt" style:font-name-asian="Arial" style:font-size-asian="11pt" style:font-name-complex="Arial" style:font-size-complex="11pt"/>
    </style:style>
    <style:style style:name="T53_12" style:family="text">
      <style:text-properties style:font-name="Arial" fo:font-size="11pt" style:font-name-asian="Arial" style:font-size-asian="11pt" style:font-name-complex="Arial" style:font-size-complex="11pt"/>
    </style:style>
    <style:style style:name="T53_13" style:family="text">
      <style:text-properties style:font-name="Arial" fo:font-size="11pt" style:font-name-asian="Arial" style:font-size-asian="11pt" style:font-name-complex="Arial" style:font-size-complex="11pt"/>
    </style:style>
    <style:style style:name="T53_14" style:family="text">
      <style:text-properties style:font-name="Arial" fo:font-size="11pt" style:font-name-asian="Arial" style:font-size-asian="11pt" style:font-name-complex="Arial" style:font-size-complex="11pt"/>
    </style:style>
    <style:style style:name="T53_15" style:family="text">
      <style:text-properties style:font-name="Arial" fo:font-size="11pt" style:font-name-asian="Arial" style:font-size-asian="11pt" style:font-name-complex="Arial" style:font-size-complex="11pt"/>
    </style:style>
    <style:style style:name="T53_16" style:family="text">
      <style:text-properties style:font-name="Arial" fo:font-size="11pt" style:font-name-asian="Arial" style:font-size-asian="11pt" style:font-name-complex="Arial" style:font-size-complex="11pt"/>
    </style:style>
    <style:style style:name="T53_17" style:family="text">
      <style:text-properties style:font-name="Arial" fo:font-size="11pt" style:font-name-asian="Arial" style:font-size-asian="11pt" style:font-name-complex="Arial" style:font-size-complex="11pt"/>
    </style:style>
    <style:style style:name="T53_18" style:family="text">
      <style:text-properties style:font-name="Arial" fo:font-size="11pt" style:font-name-asian="Arial" style:font-size-asian="11pt" style:font-name-complex="Arial" style:font-size-complex="11pt"/>
    </style:style>
    <style:style style:name="T53_19" style:family="text">
      <style:text-properties style:font-name="Arial" fo:font-size="11pt" style:font-name-asian="Arial" style:font-size-asian="11pt" style:font-name-complex="Arial" style:font-size-complex="11pt"/>
    </style:style>
    <style:style style:name="T53_20" style:family="text">
      <style:text-properties style:font-name="Arial" fo:font-size="11pt" style:font-name-asian="Arial" style:font-size-asian="11pt" style:font-name-complex="Arial" style:font-size-complex="11pt"/>
    </style:style>
    <style:style style:name="T53_21" style:family="text">
      <style:text-properties style:font-name="Arial" fo:font-size="11pt" style:font-name-asian="Arial" style:font-size-asian="11pt" style:font-name-complex="Arial" style:font-size-complex="11pt"/>
    </style:style>
    <style:style style:name="T53_22" style:family="text">
      <style:text-properties style:font-name="Arial" fo:font-size="11pt" style:font-name-asian="Arial" style:font-size-asian="11pt" style:font-name-complex="Arial" style:font-size-complex="11pt"/>
    </style:style>
    <style:style style:name="T53_23" style:family="text">
      <style:text-properties style:font-name="Arial" fo:font-size="11pt" style:font-name-asian="Arial" style:font-size-asian="11pt" style:font-name-complex="Arial" style:font-size-complex="11pt"/>
    </style:style>
    <style:style style:name="T53_24" style:family="text">
      <style:text-properties style:font-name="Arial" fo:font-size="11pt" style:font-name-asian="Arial" style:font-size-asian="11pt" style:font-name-complex="Arial" style:font-size-complex="11pt"/>
    </style:style>
    <style:style style:name="T53_25" style:family="text">
      <style:text-properties style:font-name="Arial" fo:font-size="11pt" style:font-name-asian="Arial" style:font-size-asian="11pt" style:font-name-complex="Arial" style:font-size-complex="11pt"/>
    </style:style>
    <style:style style:name="T53_26" style:family="text">
      <style:text-properties style:font-name="Arial" fo:font-size="11pt" style:font-name-asian="Arial" style:font-size-asian="11pt" style:font-name-complex="Arial" style:font-size-complex="11pt"/>
    </style:style>
    <style:style style:name="T53_27" style:family="text">
      <style:text-properties style:font-name="Arial" fo:font-size="11pt" style:font-name-asian="Arial" style:font-size-asian="11pt" style:font-name-complex="Arial" style:font-size-complex="11pt"/>
    </style:style>
    <style:style style:name="T53_28" style:family="text">
      <style:text-properties style:font-name="Arial" fo:font-size="11pt" style:font-name-asian="Arial" style:font-size-asian="11pt" style:font-name-complex="Arial" style:font-size-complex="11pt"/>
    </style:style>
    <style:style style:name="T53_29" style:family="text">
      <style:text-properties style:font-name="Arial" fo:font-size="11pt" style:font-name-asian="Arial" style:font-size-asian="11pt" style:font-name-complex="Arial" style:font-size-complex="11pt"/>
    </style:style>
    <style:style style:name="T53_30" style:family="text">
      <style:text-properties style:font-name="Arial" fo:font-size="11pt" style:font-name-asian="Arial" style:font-size-asian="11pt" style:font-name-complex="Arial" style:font-size-complex="11pt"/>
    </style:style>
    <style:style style:name="T53_31" style:family="text">
      <style:text-properties style:font-name="Arial" fo:font-size="11pt" style:font-name-asian="Arial" style:font-size-asian="11pt" style:font-name-complex="Arial" style:font-size-complex="11pt"/>
    </style:style>
    <style:style style:name="T53_32" style:family="text">
      <style:text-properties style:font-name="Arial" fo:font-size="11pt" style:font-name-asian="Arial" style:font-size-asian="11pt" style:font-name-complex="Arial" style:font-size-complex="11pt"/>
    </style:style>
    <style:style style:name="T53_33" style:family="text">
      <style:text-properties style:font-name="Arial" fo:font-size="11pt" style:font-name-asian="Arial" style:font-size-asian="11pt" style:font-name-complex="Arial" style:font-size-complex="11pt"/>
    </style:style>
    <style:style style:name="T53_34" style:family="text">
      <style:text-properties style:font-name="Arial" fo:font-size="11pt" style:font-name-asian="Arial" style:font-size-asian="11pt" style:font-name-complex="Arial" style:font-size-complex="11pt"/>
    </style:style>
    <style:style style:name="T53_35" style:family="text">
      <style:text-properties style:font-name="Arial" fo:font-size="11pt" style:font-name-asian="Arial" style:font-size-asian="11pt" style:font-name-complex="Arial" style:font-size-complex="11pt"/>
    </style:style>
    <style:style style:name="T53_36" style:family="text">
      <style:text-properties style:font-name="Arial" fo:font-size="11pt" style:font-name-asian="Arial" style:font-size-asian="11pt" style:font-name-complex="Arial" style:font-size-complex="11pt"/>
    </style:style>
    <style:style style:name="T53_37" style:family="text">
      <style:text-properties style:font-name="Arial" fo:font-size="11pt" style:font-name-asian="Arial" style:font-size-asian="11pt" style:font-name-complex="Arial" style:font-size-complex="11pt"/>
    </style:style>
    <style:style style:name="T53_38" style:family="text">
      <style:text-properties style:font-name="Arial" fo:font-size="11pt" style:font-name-asian="Arial" style:font-size-asian="11pt" style:font-name-complex="Arial" style:font-size-complex="11pt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5" style:family="paragraph" style:parent-style-name="Normal">
      <style:paragraph-properties fo:text-align="justify" fo:margin-top="0.423cm"/>
    </style:style>
    <style:style style:name="T55_1" style:family="text">
      <style:text-properties style:font-name="Arial" fo:font-size="11pt" style:font-name-asian="Arial" style:font-size-asian="11pt" style:font-name-complex="Arial" style:font-size-complex="11pt"/>
    </style:style>
    <style:style style:name="T55_2" style:family="text">
      <style:text-properties style:font-name="Arial" fo:font-size="11pt" style:font-name-asian="Arial" style:font-size-asian="11pt" style:font-name-complex="Arial" style:font-size-complex="11pt"/>
    </style:style>
    <style:style style:name="T55_3" style:family="text">
      <style:text-properties style:font-name="Arial" fo:font-size="11pt" style:font-name-asian="Arial" style:font-size-asian="11pt" style:font-name-complex="Arial" style:font-size-complex="11pt"/>
    </style:style>
    <style:style style:name="T55_4" style:family="text">
      <style:text-properties style:font-name="Arial" fo:font-size="11pt" style:font-name-asian="Arial" style:font-size-asian="11pt" style:font-name-complex="Arial" style:font-size-complex="11pt"/>
    </style:style>
    <style:style style:name="T55_5" style:family="text">
      <style:text-properties style:font-name="Arial" fo:font-size="11pt" style:font-name-asian="Arial" style:font-size-asian="11pt" style:font-name-complex="Arial" style:font-size-complex="11pt"/>
    </style:style>
    <style:style style:name="T55_6" style:family="text">
      <style:text-properties style:font-name="Arial" fo:font-size="11pt" style:font-name-asian="Arial" style:font-size-asian="11pt" style:font-name-complex="Arial" style:font-size-complex="11pt"/>
    </style:style>
    <style:style style:name="T55_7" style:family="text">
      <style:text-properties style:font-name="Arial" fo:font-size="11pt" style:font-name-asian="Arial" style:font-size-asian="11pt" style:font-name-complex="Arial" style:font-size-complex="11pt"/>
    </style:style>
    <style:style style:name="P56" style:family="paragraph" style:parent-style-name="Normal">
      <style:paragraph-properties fo:text-align="justify" fo:margin-top="0.423cm"/>
    </style:style>
    <style:style style:name="T56_1" style:family="text">
      <style:text-properties style:font-name="Arial" fo:font-size="11pt" style:font-name-asian="Arial" style:font-size-asian="11pt" style:font-name-complex="Arial" style:font-size-complex="11pt"/>
    </style:style>
    <style:style style:name="T56_2" style:family="text">
      <style:text-properties style:font-name="Arial" fo:font-size="11pt" style:font-name-asian="Arial" style:font-size-asian="11pt" style:font-name-complex="Arial" style:font-size-complex="11pt"/>
    </style:style>
    <style:style style:name="T56_3" style:family="text">
      <style:text-properties style:font-name="Arial" fo:font-size="11pt" style:font-name-asian="Arial" style:font-size-asian="11pt" style:font-name-complex="Arial" style:font-size-complex="11pt"/>
    </style:style>
    <style:style style:name="T56_4" style:family="text">
      <style:text-properties style:font-name="Arial" fo:font-size="11pt" style:font-name-asian="Arial" style:font-size-asian="11pt" style:font-name-complex="Arial" style:font-size-complex="11pt"/>
    </style:style>
    <style:style style:name="T56_5" style:family="text">
      <style:text-properties style:font-name="Arial" fo:font-size="11pt" style:font-name-asian="Arial" style:font-size-asian="11pt" style:font-name-complex="Arial" style:font-size-complex="11pt"/>
    </style:style>
    <style:style style:name="T56_6" style:family="text">
      <style:text-properties style:font-name="Arial" fo:font-size="11pt" style:font-name-asian="Arial" style:font-size-asian="11pt" style:font-name-complex="Arial" style:font-size-complex="11pt"/>
    </style:style>
    <style:style style:name="T56_7" style:family="text">
      <style:text-properties style:font-name="Arial" fo:font-size="11pt" style:font-name-asian="Arial" style:font-size-asian="11pt" style:font-name-complex="Arial" style:font-size-complex="11pt"/>
    </style:style>
    <style:style style:name="T56_8" style:family="text">
      <style:text-properties style:font-name="Arial" fo:font-size="11pt" style:font-name-asian="Arial" style:font-size-asian="11pt" style:font-name-complex="Arial" style:font-size-complex="11pt"/>
    </style:style>
    <style:style style:name="T56_9" style:family="text">
      <style:text-properties style:font-name="Arial" fo:font-size="11pt" style:font-name-asian="Arial" style:font-size-asian="11pt" style:font-name-complex="Arial" style:font-size-complex="11pt"/>
    </style:style>
    <style:style style:name="T56_10" style:family="text">
      <style:text-properties style:font-name="Arial" fo:font-size="11pt" style:font-name-asian="Arial" style:font-size-asian="11pt" style:font-name-complex="Arial" style:font-size-complex="11pt"/>
    </style:style>
    <style:style style:name="T56_11" style:family="text">
      <style:text-properties style:font-name="Arial" fo:font-size="11pt" style:font-name-asian="Arial" style:font-size-asian="11pt" style:font-name-complex="Arial" style:font-size-complex="11pt"/>
    </style:style>
    <style:style style:name="T56_12" style:family="text">
      <style:text-properties style:font-name="Arial" fo:font-size="11pt" style:font-name-asian="Arial" style:font-size-asian="11pt" style:font-name-complex="Arial" style:font-size-complex="11pt"/>
    </style:style>
    <style:style style:name="T56_13" style:family="text">
      <style:text-properties style:font-name="Arial" fo:font-size="11pt" style:font-name-asian="Arial" style:font-size-asian="11pt" style:font-name-complex="Arial" style:font-size-complex="11pt"/>
    </style:style>
    <style:style style:name="T56_14" style:family="text">
      <style:text-properties style:font-name="Arial" fo:font-size="11pt" style:font-name-asian="Arial" style:font-size-asian="11pt" style:font-name-complex="Arial" style:font-size-complex="11pt"/>
    </style:style>
    <style:style style:name="T56_15" style:family="text">
      <style:text-properties style:font-name="Arial" fo:font-size="11pt" style:font-name-asian="Arial" style:font-size-asian="11pt" style:font-name-complex="Arial" style:font-size-complex="11pt"/>
    </style:style>
    <style:style style:name="T56_16" style:family="text">
      <style:text-properties style:font-name="Arial" fo:font-size="11pt" style:font-name-asian="Arial" style:font-size-asian="11pt" style:font-name-complex="Arial" style:font-size-complex="11pt"/>
    </style:style>
    <style:style style:name="T56_17" style:family="text">
      <style:text-properties style:font-name="Arial" fo:font-size="11pt" style:font-name-asian="Arial" style:font-size-asian="11pt" style:font-name-complex="Arial" style:font-size-complex="11pt"/>
    </style:style>
    <style:style style:name="T56_18" style:family="text">
      <style:text-properties style:font-name="Arial" fo:font-size="11pt" style:font-name-asian="Arial" style:font-size-asian="11pt" style:font-name-complex="Arial" style:font-size-complex="11pt"/>
    </style:style>
    <style:style style:name="T56_19" style:family="text">
      <style:text-properties style:font-name="Arial" fo:font-size="11pt" style:font-name-asian="Arial" style:font-size-asian="11pt" style:font-name-complex="Arial" style:font-size-complex="11pt"/>
    </style:style>
    <style:style style:name="T56_20" style:family="text">
      <style:text-properties style:font-name="Arial" fo:font-size="11pt" style:font-name-asian="Arial" style:font-size-asian="11pt" style:font-name-complex="Arial" style:font-size-complex="11pt"/>
    </style:style>
    <style:style style:name="T56_21" style:family="text">
      <style:text-properties style:font-name="Arial" fo:font-size="11pt" style:font-name-asian="Arial" style:font-size-asian="11pt" style:font-name-complex="Arial" style:font-size-complex="11pt"/>
    </style:style>
    <style:style style:name="T56_22" style:family="text">
      <style:text-properties style:font-name="Arial" fo:font-size="11pt" style:font-name-asian="Arial" style:font-size-asian="11pt" style:font-name-complex="Arial" style:font-size-complex="11pt"/>
    </style:style>
    <style:style style:name="T56_23" style:family="text">
      <style:text-properties style:font-name="Arial" fo:font-size="11pt" style:font-name-asian="Arial" style:font-size-asian="11pt" style:font-name-complex="Arial" style:font-size-complex="11pt"/>
    </style:style>
    <style:style style:name="T56_24" style:family="text">
      <style:text-properties style:font-name="Arial" fo:font-size="11pt" style:font-name-asian="Arial" style:font-size-asian="11pt" style:font-name-complex="Arial" style:font-size-complex="11pt"/>
    </style:style>
    <style:style style:name="T56_25" style:family="text">
      <style:text-properties style:font-name="Arial" fo:font-size="11pt" style:font-name-asian="Arial" style:font-size-asian="11pt" style:font-name-complex="Arial" style:font-size-complex="11pt"/>
    </style:style>
    <style:style style:name="T56_26" style:family="text">
      <style:text-properties style:font-name="Arial" fo:font-size="11pt" style:font-name-asian="Arial" style:font-size-asian="11pt" style:font-name-complex="Arial" style:font-size-complex="11pt"/>
    </style:style>
    <style:style style:name="T56_27" style:family="text">
      <style:text-properties style:font-name="Arial" fo:font-size="11pt" style:font-name-asian="Arial" style:font-size-asian="11pt" style:font-name-complex="Arial" style:font-size-complex="11pt"/>
    </style:style>
    <style:style style:name="T56_28" style:family="text">
      <style:text-properties style:font-name="Arial" fo:font-size="11pt" style:font-name-asian="Arial" style:font-size-asian="11pt" style:font-name-complex="Arial" style:font-size-complex="11pt"/>
    </style:style>
    <style:style style:name="T56_29" style:family="text">
      <style:text-properties style:font-name="Arial" fo:font-size="11pt" style:font-name-asian="Arial" style:font-size-asian="11pt" style:font-name-complex="Arial" style:font-size-complex="11pt"/>
    </style:style>
    <style:style style:name="T56_30" style:family="text">
      <style:text-properties style:font-name="Arial" fo:font-size="11pt" style:font-name-asian="Arial" style:font-size-asian="11pt" style:font-name-complex="Arial" style:font-size-complex="11pt"/>
    </style:style>
    <style:style style:name="T56_31" style:family="text">
      <style:text-properties style:font-name="Arial" fo:font-size="11pt" style:font-name-asian="Arial" style:font-size-asian="11pt" style:font-name-complex="Arial" style:font-size-complex="11pt"/>
    </style:style>
    <style:style style:name="P57" style:family="paragraph" style:parent-style-name="Normal">
      <style:paragraph-properties fo:text-align="justify" fo:margin-top="0.423cm" fo:margin-bottom="0.423cm"/>
    </style:style>
    <style:style style:name="T57_1" style:family="text">
      <style:text-properties style:font-name="Arial" fo:font-size="11pt" style:font-name-asian="Arial" style:font-size-asian="11pt" style:font-name-complex="Arial" style:font-size-complex="11pt"/>
    </style:style>
    <style:style style:name="T57_2" style:family="text">
      <style:text-properties style:font-name="Arial" fo:font-size="11pt" style:font-name-asian="Arial" style:font-size-asian="11pt" style:font-name-complex="Arial" style:font-size-complex="11pt"/>
    </style:style>
    <style:style style:name="T57_3" style:family="text">
      <style:text-properties style:font-name="Arial" fo:font-size="11pt" style:font-name-asian="Arial" style:font-size-asian="11pt" style:font-name-complex="Arial" style:font-size-complex="11pt"/>
    </style:style>
    <style:style style:name="T57_4" style:family="text">
      <style:text-properties style:font-name="Arial" fo:font-size="11pt" style:font-name-asian="Arial" style:font-size-asian="11pt" style:font-name-complex="Arial" style:font-size-complex="11pt"/>
    </style:style>
    <style:style style:name="T57_5" style:family="text">
      <style:text-properties style:font-name="Arial" fo:font-size="11pt" style:font-name-asian="Arial" style:font-size-asian="11pt" style:font-name-complex="Arial" style:font-size-complex="11pt"/>
    </style:style>
    <style:style style:name="P58" style:family="paragraph" style:parent-style-name="Normal">
      <style:paragraph-properties fo:text-align="justify" fo:margin-bottom="0cm"/>
    </style:style>
    <style:style style:name="T58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9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Table4" style:family="table">
      <style:table-properties table:align="left" style:width="16.499cm" fo:margin-left="0cm"/>
    </style:style>
    <style:style style:name="Column15" style:family="table-column">
      <style:table-column-properties style:column-width="3.651cm"/>
    </style:style>
    <style:style style:name="Column16" style:family="table-column">
      <style:table-column-properties style:column-width="6.53cm"/>
    </style:style>
    <style:style style:name="Column17" style:family="table-column">
      <style:table-column-properties style:column-width="6.318cm"/>
    </style:style>
    <style:style style:name="Row9" style:family="table-row">
      <style:table-row-properties style:min-row-height="0.529cm"/>
    </style:style>
    <style:style style:name="Cell38" style:family="table-cell">
      <style:table-cell-properties fo:background-color="#ffffff" style:vertical-align="top" fo:border-top="#000000 0.009cm solid" fo:border-bottom="#7f7f7f 0.018cm solid" fo:padding-left="0.19cm" fo:border-left="#000000 0.009cm solid" fo:padding-right="0.19cm" fo:wrap-option="wrap"/>
    </style:style>
    <style:style style:name="P60" style:family="paragraph" style:parent-style-name="Normal">
      <style:paragraph-properties fo:text-align="center" fo:line-height="100%" fo:margin-bottom="0cm"/>
    </style:style>
    <style:style style:name="T60_1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39" style:family="table-cell">
      <style:table-cell-properties fo:background-color="#ffffff" style:vertical-align="top" fo:border-top="#000000 0.009cm solid" fo:border-bottom="#7f7f7f 0.018cm solid" fo:padding-left="0.19cm" fo:border-left="#000000 0.009cm solid" fo:padding-right="0.19cm" fo:border-right="#000000 0.009cm solid" fo:wrap-option="wrap"/>
    </style:style>
    <style:style style:name="P61" style:family="paragraph" style:parent-style-name="Normal">
      <style:paragraph-properties fo:text-align="center" fo:line-height="100%" fo:margin-bottom="0cm"/>
    </style:style>
    <style:style style:name="T61_1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40" style:family="table-cell">
      <style:table-cell-properties fo:background-color="#ffffff" style:vertical-align="top" fo:border-top="#000000 0.009cm solid" fo:border-bottom="#7f7f7f 0.018cm solid" fo:padding-left="0.19cm" fo:border-left="#000000 0.009cm solid" fo:padding-right="0.19cm" fo:border-right="#000000 0.009cm solid" fo:wrap-option="wrap"/>
    </style:style>
    <style:style style:name="P62" style:family="paragraph" style:parent-style-name="Normal">
      <style:paragraph-properties fo:text-align="center" fo:line-height="100%" fo:margin-bottom="0cm"/>
    </style:style>
    <style:style style:name="T62_1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10" style:family="table-row">
      <style:table-row-properties style:min-row-height="0.529cm"/>
    </style:style>
    <style:style style:name="Cell41" style:family="table-cell">
      <style:table-cell-properties fo:background-color="#ffffff" style:vertical-align="top" fo:border-top="#000000 0.009cm solid" fo:border-bottom="#000000 0.009cm solid" fo:padding-left="0.19cm" fo:border-left="#000000 0.009cm solid" fo:padding-right="0.19cm" fo:border-right="#7f7f7f 0.018cm solid" fo:wrap-option="wrap"/>
    </style:style>
    <style:style style:name="P63" style:family="paragraph" style:parent-style-name="Normal">
      <style:paragraph-properties fo:text-align="left" fo:line-height="100%" fo:margin-bottom="0cm"/>
    </style:style>
    <style:style style:name="T63_1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42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64" style:family="paragraph" style:parent-style-name="Normal">
      <style:paragraph-properties fo:line-height="100%" fo:margin-bottom="0cm"/>
    </style:style>
    <style:style style:name="T64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64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64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6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66" style:family="paragraph" style:parent-style-name="Normal">
      <style:paragraph-properties fo:line-height="100%" fo:margin-bottom="0cm"/>
    </style:style>
    <style:style style:name="T66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67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43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68" style:family="paragraph" style:parent-style-name="Normal">
      <style:paragraph-properties fo:line-height="100%" fo:margin-bottom="0cm"/>
    </style:style>
    <style:style style:name="T68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68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68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68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6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70" style:family="paragraph" style:parent-style-name="Normal">
      <style:paragraph-properties fo:line-height="100%" fo:margin-bottom="0cm"/>
    </style:style>
    <style:style style:name="T70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70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0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0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0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0_6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71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72" style:family="paragraph" style:parent-style-name="Normal">
      <style:paragraph-properties fo:line-height="100%" fo:margin-bottom="0cm"/>
    </style:style>
    <style:style style:name="T72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72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73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74" style:family="paragraph" style:parent-style-name="Normal">
      <style:paragraph-properties fo:line-height="100%" fo:margin-bottom="0cm"/>
    </style:style>
    <style:style style:name="T74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74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11" style:family="table-row">
      <style:table-row-properties style:min-row-height="0.529cm"/>
    </style:style>
    <style:style style:name="Cell44" style:family="table-cell">
      <style:table-cell-properties fo:background-color="#ffffff" style:vertical-align="top" fo:border-top="#000000 0.009cm solid" fo:border-bottom="#000000 0.009cm solid" fo:padding-left="0.19cm" fo:border-left="#000000 0.009cm solid" fo:padding-right="0.19cm" fo:border-right="#7f7f7f 0.018cm solid" fo:wrap-option="wrap"/>
    </style:style>
    <style:style style:name="P75" style:family="paragraph" style:parent-style-name="Normal">
      <style:paragraph-properties fo:text-align="left" fo:line-height="100%" fo:margin-bottom="0cm"/>
    </style:style>
    <style:style style:name="T75_1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45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76" style:family="paragraph" style:parent-style-name="Normal">
      <style:paragraph-properties fo:line-height="100%" fo:margin-bottom="0cm"/>
    </style:style>
    <style:style style:name="T76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6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6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6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6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77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46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78" style:family="paragraph" style:parent-style-name="Normal">
      <style:paragraph-properties fo:line-height="100%" fo:margin-bottom="0cm"/>
    </style:style>
    <style:style style:name="T78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78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8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8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8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8_6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8_7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8_8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8_9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8_10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78_1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12" style:family="table-row">
      <style:table-row-properties style:min-row-height="0.529cm"/>
    </style:style>
    <style:style style:name="Cell47" style:family="table-cell">
      <style:table-cell-properties fo:background-color="#ffffff" style:vertical-align="top" fo:border-top="#000000 0.009cm solid" fo:border-bottom="#000000 0.009cm solid" fo:padding-left="0.19cm" fo:border-left="#000000 0.009cm solid" fo:padding-right="0.19cm" fo:border-right="#7f7f7f 0.018cm solid" fo:wrap-option="wrap"/>
    </style:style>
    <style:style style:name="P79" style:family="paragraph" style:parent-style-name="Normal">
      <style:paragraph-properties fo:text-align="left" fo:line-height="100%" fo:margin-bottom="0cm"/>
    </style:style>
    <style:style style:name="T79_1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48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80" style:family="paragraph" style:parent-style-name="Normal">
      <style:paragraph-properties fo:line-height="100%" fo:margin-bottom="0cm"/>
    </style:style>
    <style:style style:name="T80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81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49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8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83" style:family="paragraph" style:parent-style-name="Normal">
      <style:paragraph-properties fo:line-height="100%" fo:margin-bottom="0cm"/>
    </style:style>
    <style:style style:name="T8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83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8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85" style:family="paragraph" style:parent-style-name="Normal">
      <style:paragraph-properties fo:line-height="100%" fo:margin-bottom="0cm"/>
    </style:style>
    <style:style style:name="T85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85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85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85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86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87" style:family="paragraph" style:parent-style-name="Normal">
      <style:paragraph-properties fo:line-height="100%" fo:margin-bottom="0cm"/>
    </style:style>
    <style:style style:name="T8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87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8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89" style:family="paragraph" style:parent-style-name="Normal">
      <style:paragraph-properties fo:line-height="100%" fo:margin-bottom="0cm"/>
    </style:style>
    <style:style style:name="T89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89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9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91" style:family="paragraph" style:parent-style-name="Normal">
      <style:paragraph-properties fo:line-height="100%" fo:margin-bottom="0cm"/>
    </style:style>
    <style:style style:name="T9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91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1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1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13" style:family="table-row">
      <style:table-row-properties style:min-row-height="0.529cm"/>
    </style:style>
    <style:style style:name="Cell50" style:family="table-cell">
      <style:table-cell-properties fo:background-color="#ffffff" style:vertical-align="top" fo:border-top="#000000 0.009cm solid" fo:border-bottom="#000000 0.009cm solid" fo:padding-left="0.19cm" fo:border-left="#000000 0.009cm solid" fo:padding-right="0.19cm" fo:border-right="#7f7f7f 0.018cm solid" fo:wrap-option="wrap"/>
    </style:style>
    <style:style style:name="P92" style:family="paragraph" style:parent-style-name="Normal">
      <style:paragraph-properties fo:text-align="left" fo:line-height="100%" fo:margin-bottom="0cm"/>
    </style:style>
    <style:style style:name="T92_1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51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93" style:family="paragraph" style:parent-style-name="Normal">
      <style:paragraph-properties fo:line-height="100%" fo:margin-bottom="0cm"/>
    </style:style>
    <style:style style:name="T9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3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3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9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95" style:family="paragraph" style:parent-style-name="Normal">
      <style:paragraph-properties fo:line-height="100%" fo:margin-bottom="0cm"/>
    </style:style>
    <style:style style:name="T95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6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7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8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9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10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1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1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1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1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1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5_16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96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97" style:family="paragraph" style:parent-style-name="Normal">
      <style:paragraph-properties fo:line-height="100%" fo:margin-bottom="0cm"/>
    </style:style>
    <style:style style:name="T9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7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7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7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7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7_6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7_7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7_8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7_9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7_10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9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99" style:family="paragraph" style:parent-style-name="Normal">
      <style:paragraph-properties fo:line-height="100%" fo:margin-bottom="0cm"/>
    </style:style>
    <style:style style:name="T99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9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99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0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52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101" style:family="paragraph" style:parent-style-name="Normal">
      <style:paragraph-properties fo:line-height="100%" fo:margin-bottom="0cm"/>
    </style:style>
    <style:style style:name="T10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01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0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03" style:family="paragraph" style:parent-style-name="Normal">
      <style:paragraph-properties fo:line-height="100%" fo:margin-bottom="0cm"/>
    </style:style>
    <style:style style:name="T10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3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03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3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3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3_6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3_7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3_8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3_9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0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05" style:family="paragraph" style:parent-style-name="Normal">
      <style:paragraph-properties fo:line-height="100%" fo:margin-bottom="0cm"/>
    </style:style>
    <style:style style:name="T105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5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05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05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05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05_6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05_7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5_8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5_9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5_10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14" style:family="table-row">
      <style:table-row-properties style:min-row-height="0.529cm"/>
    </style:style>
    <style:style style:name="Cell53" style:family="table-cell">
      <style:table-cell-properties fo:background-color="#ffffff" style:vertical-align="top" fo:border-top="#000000 0.009cm solid" fo:border-bottom="#000000 0.009cm solid" fo:padding-left="0.19cm" fo:border-left="#000000 0.009cm solid" fo:padding-right="0.19cm" fo:border-right="#7f7f7f 0.018cm solid" fo:wrap-option="wrap"/>
    </style:style>
    <style:style style:name="P106" style:family="paragraph" style:parent-style-name="Normal">
      <style:paragraph-properties fo:text-align="left" fo:line-height="100%" fo:margin-bottom="0cm"/>
    </style:style>
    <style:style style:name="T106_1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54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107" style:family="paragraph" style:parent-style-name="Normal">
      <style:paragraph-properties fo:line-height="100%" fo:margin-bottom="0cm"/>
    </style:style>
    <style:style style:name="T10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7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7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0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55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109" style:family="paragraph" style:parent-style-name="Normal">
      <style:paragraph-properties fo:line-height="100%" fo:margin-bottom="0cm"/>
    </style:style>
    <style:style style:name="T109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09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9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09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1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11" style:family="paragraph" style:parent-style-name="Normal">
      <style:paragraph-properties fo:line-height="100%" fo:margin-bottom="0cm"/>
    </style:style>
    <style:style style:name="T11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11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1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13" style:family="paragraph" style:parent-style-name="Normal">
      <style:paragraph-properties fo:line-height="100%" fo:margin-bottom="0cm"/>
    </style:style>
    <style:style style:name="T11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13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3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3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3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3_6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1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15" style:family="paragraph" style:parent-style-name="Normal">
      <style:paragraph-properties fo:line-height="100%" fo:margin-bottom="0cm"/>
    </style:style>
    <style:style style:name="T115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15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5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5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15" style:family="table-row">
      <style:table-row-properties style:min-row-height="0.529cm"/>
    </style:style>
    <style:style style:name="Cell56" style:family="table-cell">
      <style:table-cell-properties fo:background-color="#ffffff" style:vertical-align="top" fo:border-top="#000000 0.009cm solid" fo:border-bottom="#000000 0.009cm solid" fo:padding-left="0.19cm" fo:border-left="#000000 0.009cm solid" fo:padding-right="0.19cm" fo:border-right="#7f7f7f 0.018cm solid" fo:wrap-option="wrap"/>
    </style:style>
    <style:style style:name="P116" style:family="paragraph" style:parent-style-name="Normal">
      <style:paragraph-properties fo:text-align="left" fo:line-height="100%" fo:margin-bottom="0cm"/>
    </style:style>
    <style:style style:name="T116_1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6_2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6_3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6_4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6_5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6_6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6_7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57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117" style:family="paragraph" style:parent-style-name="Normal">
      <style:paragraph-properties fo:line-height="100%" fo:margin-bottom="0cm"/>
    </style:style>
    <style:style style:name="T11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7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7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7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7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1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58" style:family="table-cell">
      <style:table-cell-properties style:vertical-align="top" fo:border-top="#000000 0.009cm solid" fo:border-bottom="#000000 0.009cm solid" fo:padding-left="0.19cm" fo:border-left="#000000 0.009cm solid" fo:padding-right="0.19cm" fo:border-right="#000000 0.009cm solid" fo:wrap-option="wrap"/>
    </style:style>
    <style:style style:name="P119" style:family="paragraph" style:parent-style-name="Normal">
      <style:paragraph-properties fo:line-height="100%" fo:margin-bottom="0cm"/>
    </style:style>
    <style:style style:name="T119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19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9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9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9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19_6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20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21" style:family="paragraph" style:parent-style-name="Normal">
      <style:paragraph-properties fo:line-height="100%" fo:margin-bottom="0cm"/>
    </style:style>
    <style:style style:name="T12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21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21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21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2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23" style:family="paragraph" style:parent-style-name="Normal">
      <style:paragraph-properties fo:line-height="100%" fo:margin-bottom="0cm"/>
    </style:style>
    <style:style style:name="T12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23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123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23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23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24" style:family="paragraph" style:parent-style-name="Normal">
      <style:paragraph-properties fo:margin-bottom="0cm"/>
      <style:text-properties style:font-name="Arial" fo:font-size="11pt" style:font-name-asian="Arial" style:font-size-asian="11pt" style:font-name-complex="Arial" style:font-size-complex="11pt"/>
    </style:style>
    <style:style style:name="P125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126" style:family="paragraph" style:parent-style-name="List_20_Paragraph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  <style:text-properties style:font-name="Arial" fo:font-size="11pt" style:font-name-asian="Arial" style:font-size-asian="11pt" style:font-name-complex="Arial" style:font-size-complex="11pt"/>
    </style:style>
    <style:style style:name="T126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6_2" style:family="text">
      <style:text-properties style:font-name="Arial" fo:font-size="11pt" style:font-name-asian="Arial" style:font-size-asian="11pt" style:font-name-complex="Arial" style:font-size-complex="11pt"/>
    </style:style>
    <style:style style:name="P127" style:family="paragraph" style:parent-style-name="Normal">
      <style:paragraph-properties fo:text-align="justify" fo:margin-bottom="0cm"/>
    </style:style>
    <style:style style:name="T127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7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7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7_4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28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129" style:family="paragraph" style:parent-style-name="Normal">
      <style:paragraph-properties fo:text-align="justify" fo:margin-bottom="0cm"/>
    </style:style>
    <style:style style:name="T129_1" style:family="text">
      <style:text-properties style:font-name="Arial" fo:font-size="11pt" style:font-name-asian="Arial" style:font-size-asian="11pt" style:font-name-complex="Arial" style:font-size-complex="11pt"/>
    </style:style>
    <style:style style:name="T129_2" style:family="text">
      <style:text-properties style:font-name="Arial" fo:font-size="11pt" style:font-name-asian="Arial" style:font-size-asian="11pt" style:font-name-complex="Arial" style:font-size-complex="11pt"/>
    </style:style>
    <style:style style:name="T129_3" style:family="text">
      <style:text-properties style:font-name="Arial" fo:font-size="11pt" style:font-name-asian="Arial" style:font-size-asian="11pt" style:font-name-complex="Arial" style:font-size-complex="11pt"/>
    </style:style>
    <style:style style:name="T129_4" style:family="text">
      <style:text-properties style:font-name="Arial" fo:font-size="11pt" style:font-name-asian="Arial" style:font-size-asian="11pt" style:font-name-complex="Arial" style:font-size-complex="11pt"/>
    </style:style>
    <style:style style:name="T129_5" style:family="text">
      <style:text-properties style:font-name="Arial" fo:font-size="11pt" style:font-name-asian="Arial" style:font-size-asian="11pt" style:font-name-complex="Arial" style:font-size-complex="11pt"/>
    </style:style>
    <style:style style:name="T129_6" style:family="text">
      <style:text-properties style:font-name="Arial" fo:font-size="11pt" style:font-name-asian="Arial" style:font-size-asian="11pt" style:font-name-complex="Arial" style:font-size-complex="11pt"/>
    </style:style>
    <style:style style:name="T129_7" style:family="text">
      <style:text-properties style:font-name="Arial" fo:font-size="11pt" style:font-name-asian="Arial" style:font-size-asian="11pt" style:font-name-complex="Arial" style:font-size-complex="11pt"/>
    </style:style>
    <style:style style:name="T129_8" style:family="text">
      <style:text-properties style:font-name="Arial" fo:font-size="11pt" style:font-name-asian="Arial" style:font-size-asian="11pt" style:font-name-complex="Arial" style:font-size-complex="11pt"/>
    </style:style>
    <style:style style:name="P130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131" style:family="paragraph" style:parent-style-name="Normal">
      <style:paragraph-properties fo:text-align="justify" fo:margin-bottom="0cm"/>
    </style:style>
    <style:style style:name="T131_1" style:family="text">
      <style:text-properties style:font-name="Arial" fo:font-size="11pt" style:font-name-asian="Arial" style:font-size-asian="11pt" style:font-name-complex="Arial" style:font-size-complex="11pt"/>
    </style:style>
    <style:style style:name="T131_2" style:family="text">
      <style:text-properties style:font-name="Arial" fo:font-size="11pt" style:font-name-asian="Arial" style:font-size-asian="11pt" style:font-name-complex="Arial" style:font-size-complex="11pt"/>
    </style:style>
    <style:style style:name="T131_3" style:family="text">
      <style:text-properties style:font-name="Arial" fo:font-size="11pt" style:font-name-asian="Arial" style:font-size-asian="11pt" style:font-name-complex="Arial" style:font-size-complex="11pt"/>
    </style:style>
    <style:style style:name="T131_4" style:family="text">
      <style:text-properties style:font-name="Arial" fo:font-size="11pt" style:font-name-asian="Arial" style:font-size-asian="11pt" style:font-name-complex="Arial" style:font-size-complex="11pt"/>
    </style:style>
    <style:style style:name="T131_5" style:family="text">
      <style:text-properties style:font-name="Arial" fo:font-size="11pt" style:font-name-asian="Arial" style:font-size-asian="11pt" style:font-name-complex="Arial" style:font-size-complex="11pt"/>
    </style:style>
    <style:style style:name="T131_6" style:family="text">
      <style:text-properties style:font-name="Arial" fo:font-size="11pt" style:font-name-asian="Arial" style:font-size-asian="11pt" style:font-name-complex="Arial" style:font-size-complex="11pt"/>
    </style:style>
    <style:style style:name="T131_7" style:family="text">
      <style:text-properties style:font-name="Arial" fo:font-size="11pt" style:font-name-asian="Arial" style:font-size-asian="11pt" style:font-name-complex="Arial" style:font-size-complex="11pt"/>
    </style:style>
    <style:style style:name="T131_8" style:family="text">
      <style:text-properties style:font-name="Arial" fo:font-size="11pt" style:font-name-asian="Arial" style:font-size-asian="11pt" style:font-name-complex="Arial" style:font-size-complex="11pt"/>
    </style:style>
    <style:style style:name="T131_9" style:family="text">
      <style:text-properties style:font-name="Arial" fo:font-size="11pt" style:font-name-asian="Arial" style:font-size-asian="11pt" style:font-name-complex="Arial" style:font-size-complex="11pt"/>
    </style:style>
    <style:style style:name="T131_10" style:family="text">
      <style:text-properties style:font-name="Arial" fo:font-size="11pt" style:font-name-asian="Arial" style:font-size-asian="11pt" style:font-name-complex="Arial" style:font-size-complex="11pt"/>
    </style:style>
    <style:style style:name="T131_11" style:family="text">
      <style:text-properties style:font-name="Arial" fo:font-size="11pt" style:font-name-asian="Arial" style:font-size-asian="11pt" style:font-name-complex="Arial" style:font-size-complex="11pt"/>
    </style:style>
    <style:style style:name="T131_12" style:family="text">
      <style:text-properties style:font-name="Arial" fo:font-size="11pt" style:font-name-asian="Arial" style:font-size-asian="11pt" style:font-name-complex="Arial" style:font-size-complex="11pt"/>
    </style:style>
    <style:style style:name="T131_13" style:family="text">
      <style:text-properties style:font-name="Arial" fo:font-size="11pt" style:font-name-asian="Arial" style:font-size-asian="11pt" style:font-name-complex="Arial" style:font-size-complex="11pt"/>
    </style:style>
    <style:style style:name="T131_14" style:family="text">
      <style:text-properties style:font-name="Arial" fo:font-size="11pt" style:font-name-asian="Arial" style:font-size-asian="11pt" style:font-name-complex="Arial" style:font-size-complex="11pt"/>
    </style:style>
    <style:style style:name="T131_15" style:family="text">
      <style:text-properties style:font-name="Arial" fo:font-size="11pt" style:font-name-asian="Arial" style:font-size-asian="11pt" style:font-name-complex="Arial" style:font-size-complex="11pt"/>
    </style:style>
    <style:style style:name="T131_16" style:family="text">
      <style:text-properties style:font-name="Arial" fo:font-size="11pt" style:font-name-asian="Arial" style:font-size-asian="11pt" style:font-name-complex="Arial" style:font-size-complex="11pt"/>
    </style:style>
    <style:style style:name="T131_17" style:family="text">
      <style:text-properties style:font-name="Arial" fo:font-size="11pt" style:font-name-asian="Arial" style:font-size-asian="11pt" style:font-name-complex="Arial" style:font-size-complex="11pt"/>
    </style:style>
    <style:style style:name="T131_18" style:family="text">
      <style:text-properties style:font-name="Arial" fo:font-size="11pt" style:font-name-asian="Arial" style:font-size-asian="11pt" style:font-name-complex="Arial" style:font-size-complex="11pt"/>
    </style:style>
    <style:style style:name="T131_19" style:family="text">
      <style:text-properties style:font-name="Arial" fo:font-size="11pt" style:font-name-asian="Arial" style:font-size-asian="11pt" style:font-name-complex="Arial" style:font-size-complex="11pt"/>
    </style:style>
    <style:style style:name="T131_20" style:family="text">
      <style:text-properties style:font-name="Arial" fo:font-size="11pt" style:font-name-asian="Arial" style:font-size-asian="11pt" style:font-name-complex="Arial" style:font-size-complex="11pt"/>
    </style:style>
    <style:style style:name="T131_21" style:family="text">
      <style:text-properties style:font-name="Arial" fo:font-size="11pt" style:font-name-asian="Arial" style:font-size-asian="11pt" style:font-name-complex="Arial" style:font-size-complex="11pt"/>
    </style:style>
    <style:style style:name="T131_22" style:family="text">
      <style:text-properties style:font-name="Arial" fo:font-size="11pt" style:font-name-asian="Arial" style:font-size-asian="11pt" style:font-name-complex="Arial" style:font-size-complex="11pt"/>
    </style:style>
    <style:style style:name="T131_23" style:family="text">
      <style:text-properties style:font-name="Arial" fo:font-size="11pt" style:font-name-asian="Arial" style:font-size-asian="11pt" style:font-name-complex="Arial" style:font-size-complex="11pt"/>
    </style:style>
    <style:style style:name="T131_24" style:family="text">
      <style:text-properties style:font-name="Arial" fo:font-size="11pt" style:font-name-asian="Arial" style:font-size-asian="11pt" style:font-name-complex="Arial" style:font-size-complex="11pt"/>
    </style:style>
    <style:style style:name="T131_25" style:family="text">
      <style:text-properties style:font-name="Arial" fo:font-size="11pt" style:font-name-asian="Arial" style:font-size-asian="11pt" style:font-name-complex="Arial" style:font-size-complex="11pt"/>
    </style:style>
    <style:style style:name="T131_26" style:family="text">
      <style:text-properties style:font-name="Arial" fo:font-size="11pt" style:font-name-asian="Arial" style:font-size-asian="11pt" style:font-name-complex="Arial" style:font-size-complex="11pt"/>
    </style:style>
    <style:style style:name="P132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style:font-name="Arial" fo:font-size="11pt" style:font-name-asian="Arial" style:font-size-asian="11pt" style:font-name-complex="Arial" style:font-size-complex="11pt"/>
    </style:style>
    <style:style style:name="T133_2" style:family="text">
      <style:text-properties style:font-name="Arial" fo:font-size="11pt" style:font-name-asian="Arial" style:font-size-asian="11pt" style:font-name-complex="Arial" style:font-size-complex="11pt"/>
    </style:style>
    <style:style style:name="T133_3" style:family="text">
      <style:text-properties style:font-name="Arial" fo:font-size="11pt" style:font-name-asian="Arial" style:font-size-asian="11pt" style:font-name-complex="Arial" style:font-size-complex="11pt"/>
    </style:style>
    <style:style style:name="T133_4" style:family="text">
      <style:text-properties style:font-name="Arial" fo:font-size="11pt" style:font-name-asian="Arial" style:font-size-asian="11pt" style:font-name-complex="Arial" style:font-size-complex="11pt"/>
    </style:style>
    <style:style style:name="T133_5" style:family="text">
      <style:text-properties style:font-name="Arial" fo:font-size="11pt" style:font-name-asian="Arial" style:font-size-asian="11pt" style:font-name-complex="Arial" style:font-size-complex="11pt"/>
    </style:style>
    <style:style style:name="T133_6" style:family="text">
      <style:text-properties style:font-name="Arial" fo:font-size="11pt" style:font-name-asian="Arial" style:font-size-asian="11pt" style:font-name-complex="Arial" style:font-size-complex="11pt"/>
    </style:style>
    <style:style style:name="T133_7" style:family="text">
      <style:text-properties style:font-name="Arial" fo:font-size="11pt" style:font-name-asian="Arial" style:font-size-asian="11pt" style:font-name-complex="Arial" style:font-size-complex="11pt"/>
    </style:style>
    <style:style style:name="T133_8" style:family="text">
      <style:text-properties style:font-name="Arial" fo:font-size="11pt" style:font-name-asian="Arial" style:font-size-asian="11pt" style:font-name-complex="Arial" style:font-size-complex="11pt"/>
    </style:style>
    <style:style style:name="T133_9" style:family="text">
      <style:text-properties style:font-name="Arial" fo:font-size="11pt" style:font-name-asian="Arial" style:font-size-asian="11pt" style:font-name-complex="Arial" style:font-size-complex="11pt"/>
    </style:style>
    <style:style style:name="P134" style:family="paragraph" style:parent-style-name="Normal">
      <style:paragraph-properties fo:text-align="justify" fo:margin-top="0.423cm"/>
    </style:style>
    <style:style style:name="T134_1" style:family="text">
      <style:text-properties style:font-name="Arial" fo:font-size="11pt" style:font-name-asian="Arial" style:font-size-asian="11pt" style:font-name-complex="Arial" style:font-size-complex="11pt"/>
    </style:style>
    <style:style style:name="T134_2" style:family="text">
      <style:text-properties style:font-name="Arial" fo:font-size="11pt" style:font-name-asian="Arial" style:font-size-asian="11pt" style:font-name-complex="Arial" style:font-size-complex="11pt"/>
    </style:style>
    <style:style style:name="T134_3" style:family="text">
      <style:text-properties style:font-name="Arial" fo:font-size="11pt" style:font-name-asian="Arial" style:font-size-asian="11pt" style:font-name-complex="Arial" style:font-size-complex="11pt"/>
    </style:style>
    <style:style style:name="T134_4" style:family="text">
      <style:text-properties style:font-name="Arial" fo:font-size="11pt" style:font-name-asian="Arial" style:font-size-asian="11pt" style:font-name-complex="Arial" style:font-size-complex="11pt"/>
    </style:style>
    <style:style style:name="T134_5" style:family="text">
      <style:text-properties style:font-name="Arial" fo:font-size="11pt" style:font-name-asian="Arial" style:font-size-asian="11pt" style:font-name-complex="Arial" style:font-size-complex="11pt"/>
    </style:style>
    <style:style style:name="T134_6" style:family="text">
      <style:text-properties style:font-name="Arial" fo:font-size="11pt" style:font-name-asian="Arial" style:font-size-asian="11pt" style:font-name-complex="Arial" style:font-size-complex="11pt"/>
    </style:style>
    <style:style style:name="T134_7" style:family="text">
      <style:text-properties style:font-name="Arial" fo:font-size="11pt" style:font-name-asian="Arial" style:font-size-asian="11pt" style:font-name-complex="Arial" style:font-size-complex="11pt"/>
    </style:style>
    <style:style style:name="T134_8" style:family="text">
      <style:text-properties style:font-name="Arial" fo:font-size="11pt" style:font-name-asian="Arial" style:font-size-asian="11pt" style:font-name-complex="Arial" style:font-size-complex="11pt"/>
    </style:style>
    <style:style style:name="P135" style:family="paragraph" style:parent-style-name="Normal">
      <style:paragraph-properties fo:text-align="justify" fo:margin-top="0.423cm"/>
    </style:style>
    <style:style style:name="T135_1" style:family="text">
      <style:text-properties style:font-name="Arial" fo:font-size="11pt" style:font-name-asian="Arial" style:font-size-asian="11pt" style:font-name-complex="Arial" style:font-size-complex="11pt"/>
    </style:style>
    <style:style style:name="T135_2" style:family="text">
      <style:text-properties style:font-name="Arial" fo:font-size="11pt" style:font-name-asian="Arial" style:font-size-asian="11pt" style:font-name-complex="Arial" style:font-size-complex="11pt"/>
    </style:style>
    <style:style style:name="T135_3" style:family="text">
      <style:text-properties style:font-name="Arial" fo:font-size="11pt" style:font-name-asian="Arial" style:font-size-asian="11pt" style:font-name-complex="Arial" style:font-size-complex="11pt"/>
    </style:style>
    <style:style style:name="T135_4" style:family="text">
      <style:text-properties style:font-name="Arial" fo:font-size="11pt" style:font-name-asian="Arial" style:font-size-asian="11pt" style:font-name-complex="Arial" style:font-size-complex="11pt"/>
    </style:style>
    <style:style style:name="T135_5" style:family="text">
      <style:text-properties style:font-name="Arial" fo:font-size="11pt" style:font-name-asian="Arial" style:font-size-asian="11pt" style:font-name-complex="Arial" style:font-size-complex="11pt"/>
    </style:style>
    <style:style style:name="T135_6" style:family="text">
      <style:text-properties style:font-name="Arial" fo:font-size="11pt" style:font-name-asian="Arial" style:font-size-asian="11pt" style:font-name-complex="Arial" style:font-size-complex="11pt"/>
    </style:style>
    <style:style style:name="P136" style:family="paragraph" style:parent-style-name="Normal">
      <style:paragraph-properties fo:text-align="justify" fo:margin-top="0.423cm"/>
    </style:style>
    <style:style style:name="T136_1" style:family="text">
      <style:text-properties style:font-name="Arial" fo:font-size="11pt" style:font-name-asian="Arial" style:font-size-asian="11pt" style:font-name-complex="Arial" style:font-size-complex="11pt"/>
    </style:style>
    <style:style style:name="T136_2" style:family="text">
      <style:text-properties style:font-name="Arial" fo:font-size="11pt" style:font-name-asian="Arial" style:font-size-asian="11pt" style:font-name-complex="Arial" style:font-size-complex="11pt"/>
    </style:style>
    <style:style style:name="T136_3" style:family="text">
      <style:text-properties style:font-name="Arial" fo:font-size="11pt" style:font-name-asian="Arial" style:font-size-asian="11pt" style:font-name-complex="Arial" style:font-size-complex="11pt"/>
    </style:style>
    <style:style style:name="T136_4" style:family="text">
      <style:text-properties style:font-name="Arial" fo:font-size="11pt" style:font-name-asian="Arial" style:font-size-asian="11pt" style:font-name-complex="Arial" style:font-size-complex="11pt"/>
    </style:style>
    <style:style style:name="T136_5" style:family="text">
      <style:text-properties style:font-name="Arial" fo:font-size="11pt" style:font-name-asian="Arial" style:font-size-asian="11pt" style:font-name-complex="Arial" style:font-size-complex="11pt"/>
    </style:style>
    <style:style style:name="T136_6" style:family="text">
      <style:text-properties style:font-name="Arial" fo:font-size="11pt" style:font-name-asian="Arial" style:font-size-asian="11pt" style:font-name-complex="Arial" style:font-size-complex="11pt"/>
    </style:style>
    <style:style style:name="T136_7" style:family="text">
      <style:text-properties style:font-name="Arial" fo:font-size="11pt" style:font-name-asian="Arial" style:font-size-asian="11pt" style:font-name-complex="Arial" style:font-size-complex="11pt"/>
    </style:style>
    <style:style style:name="T136_8" style:family="text">
      <style:text-properties style:font-name="Arial" fo:font-size="11pt" style:font-name-asian="Arial" style:font-size-asian="11pt" style:font-name-complex="Arial" style:font-size-complex="11pt"/>
    </style:style>
    <style:style style:name="T136_9" style:family="text">
      <style:text-properties style:font-name="Arial" fo:font-size="11pt" style:font-name-asian="Arial" style:font-size-asian="11pt" style:font-name-complex="Arial" style:font-size-complex="11pt"/>
    </style:style>
    <style:style style:name="T136_10" style:family="text">
      <style:text-properties style:font-name="Arial" fo:font-size="11pt" style:font-name-asian="Arial" style:font-size-asian="11pt" style:font-name-complex="Arial" style:font-size-complex="11pt"/>
    </style:style>
    <style:style style:name="T136_11" style:family="text">
      <style:text-properties style:font-name="Arial" fo:font-size="11pt" style:font-name-asian="Arial" style:font-size-asian="11pt" style:font-name-complex="Arial" style:font-size-complex="11pt"/>
    </style:style>
    <style:style style:name="T136_12" style:family="text">
      <style:text-properties style:font-name="Arial" fo:font-size="11pt" style:font-name-asian="Arial" style:font-size-asian="11pt" style:font-name-complex="Arial" style:font-size-complex="11pt"/>
    </style:style>
    <style:style style:name="T136_13" style:family="text">
      <style:text-properties style:font-name="Arial" fo:font-size="11pt" style:font-name-asian="Arial" style:font-size-asian="11pt" style:font-name-complex="Arial" style:font-size-complex="11pt"/>
    </style:style>
    <style:style style:name="T136_14" style:family="text">
      <style:text-properties style:font-name="Arial" fo:font-size="11pt" style:font-name-asian="Arial" style:font-size-asian="11pt" style:font-name-complex="Arial" style:font-size-complex="11pt"/>
    </style:style>
    <style:style style:name="T136_15" style:family="text">
      <style:text-properties style:font-name="Arial" fo:font-size="11pt" style:font-name-asian="Arial" style:font-size-asian="11pt" style:font-name-complex="Arial" style:font-size-complex="11pt"/>
    </style:style>
    <style:style style:name="T136_16" style:family="text">
      <style:text-properties style:font-name="Arial" fo:font-size="11pt" style:font-name-asian="Arial" style:font-size-asian="11pt" style:font-name-complex="Arial" style:font-size-complex="11pt"/>
    </style:style>
    <style:style style:name="T136_17" style:family="text">
      <style:text-properties style:font-name="Arial" fo:font-size="11pt" style:font-name-asian="Arial" style:font-size-asian="11pt" style:font-name-complex="Arial" style:font-size-complex="11pt"/>
    </style:style>
    <style:style style:name="P137" style:family="paragraph" style:parent-style-name="Normal">
      <style:paragraph-properties fo:text-align="justify" fo:margin-top="0.423cm" fo:margin-bottom="0.423cm"/>
    </style:style>
    <style:style style:name="T137_1" style:family="text">
      <style:text-properties style:font-name="Arial" fo:font-size="11pt" style:font-name-asian="Arial" style:font-size-asian="11pt" style:font-name-complex="Arial" style:font-size-complex="11pt"/>
    </style:style>
    <style:style style:name="T137_2" style:family="text">
      <style:text-properties style:font-name="Arial" fo:font-size="11pt" style:font-name-asian="Arial" style:font-size-asian="11pt" style:font-name-complex="Arial" style:font-size-complex="11pt"/>
    </style:style>
    <style:style style:name="T137_3" style:family="text">
      <style:text-properties style:font-name="Arial" fo:font-size="11pt" style:font-name-asian="Arial" style:font-size-asian="11pt" style:font-name-complex="Arial" style:font-size-complex="11pt"/>
    </style:style>
    <style:style style:name="P138" style:family="paragraph" style:parent-style-name="Normal">
      <style:paragraph-properties fo:text-align="justify" fo:margin-bottom="0cm"/>
    </style:style>
    <style:style style:name="T138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38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38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39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Arial" fo:font-size="11pt" style:font-name-asian="Arial" style:font-size-asian="11pt" style:font-name-complex="Arial" style:font-size-complex="11pt"/>
    </style:style>
    <style:style style:name="T140_2" style:family="text">
      <style:text-properties style:font-name="Arial" fo:font-size="11pt" style:font-name-asian="Arial" style:font-size-asian="11pt" style:font-name-complex="Arial" style:font-size-complex="11pt"/>
    </style:style>
    <style:style style:name="T140_3" style:family="text">
      <style:text-properties style:font-name="Arial" fo:font-size="11pt" style:font-name-asian="Arial" style:font-size-asian="11pt" style:font-name-complex="Arial" style:font-size-complex="11pt"/>
    </style:style>
    <style:style style:name="P141" style:family="paragraph" style:parent-style-name="List_20_Paragraph">
      <style:paragraph-properties fo:text-align="justify" fo:margin-top="0.423cm"/>
    </style:style>
    <style:style style:name="T141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41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41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1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1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1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1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142" style:family="paragraph" style:parent-style-name="List_20_Paragraph">
      <style:paragraph-properties fo:text-align="justify" fo:margin-top="0.423cm"/>
      <style:text-properties fo:color="#000000" style:font-name="Arial" fo:font-size="11pt" style:font-name-asian="Arial" style:font-size-asian="11pt" style:font-name-complex="Arial" style:font-size-complex="11pt"/>
    </style:style>
    <style:style style:name="P143" style:family="paragraph" style:parent-style-name="List_20_Paragraph">
      <style:paragraph-properties fo:text-align="justify" fo:margin-top="0.423cm"/>
    </style:style>
    <style:style style:name="T143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1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1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1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1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1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1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1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3_1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144" style:family="paragraph" style:parent-style-name="List_20_Paragraph">
      <style:paragraph-properties fo:text-align="justify" fo:margin-top="0.423cm"/>
      <style:text-properties fo:color="#000000" style:font-name="Arial" fo:font-size="11pt" style:font-name-asian="Arial" style:font-size-asian="11pt" style:font-name-complex="Arial" style:font-size-complex="11pt"/>
    </style:style>
    <style:style style:name="P145" style:family="paragraph" style:parent-style-name="List_20_Paragraph">
      <style:paragraph-properties fo:text-align="justify" fo:margin-top="0.423cm"/>
    </style:style>
    <style:style style:name="T145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5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5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5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5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146" style:family="paragraph" style:parent-style-name="List_20_Paragraph">
      <style:paragraph-properties fo:text-align="justify" fo:margin-top="0.423cm"/>
      <style:text-properties fo:color="#000000" style:font-name="Arial" fo:font-size="11pt" style:font-name-asian="Arial" style:font-size-asian="11pt" style:font-name-complex="Arial" style:font-size-complex="11pt"/>
    </style:style>
    <style:style style:name="P147" style:family="paragraph" style:parent-style-name="List_20_Paragraph">
      <style:paragraph-properties fo:text-align="justify" fo:margin-top="0.423cm"/>
    </style:style>
    <style:style style:name="T147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7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7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148" style:family="paragraph" style:parent-style-name="List_20_Paragraph">
      <style:paragraph-properties fo:text-align="justify" fo:margin-top="0.423cm"/>
      <style:text-properties fo:color="#000000" style:font-name="Arial" fo:font-size="11pt" style:font-name-asian="Arial" style:font-size-asian="11pt" style:font-name-complex="Arial" style:font-size-complex="11pt"/>
    </style:style>
    <style:style style:name="P149" style:family="paragraph" style:parent-style-name="List_20_Paragraph">
      <style:paragraph-properties fo:text-align="justify" fo:margin-top="0.423cm"/>
    </style:style>
    <style:style style:name="T149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1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49_1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150" style:family="paragraph" style:parent-style-name="List_20_Paragraph">
      <style:paragraph-properties fo:text-align="justify" fo:margin-top="0.423cm"/>
      <style:text-properties fo:color="#000000" style:font-name="Arial" fo:font-size="11pt" style:font-name-asian="Arial" style:font-size-asian="11pt" style:font-name-complex="Arial" style:font-size-complex="11pt"/>
    </style:style>
    <style:style style:name="P151" style:family="paragraph" style:parent-style-name="List_20_Paragraph">
      <style:paragraph-properties fo:text-align="justify" fo:margin-top="0.423cm"/>
    </style:style>
    <style:style style:name="T151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51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51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51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51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152" style:family="paragraph" style:parent-style-name="List_20_Paragraph">
      <style:paragraph-properties fo:text-align="justify" fo:margin-top="0.423cm"/>
      <style:text-properties fo:color="#000000" style:font-name="Arial" fo:font-size="11pt" style:font-name-asian="Arial" style:font-size-asian="11pt" style:font-name-complex="Arial" style:font-size-complex="11pt"/>
    </style:style>
    <style:style style:name="P153" style:family="paragraph" style:parent-style-name="List_20_Paragraph">
      <style:paragraph-properties fo:text-align="justify" fo:margin-top="0.423cm"/>
    </style:style>
    <style:style style:name="T153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154" style:family="paragraph" style:parent-style-name="List_20_Paragraph">
      <style:paragraph-properties fo:text-align="justify" fo:margin-top="0.423cm"/>
      <style:text-properties style:font-name="Arial" fo:font-size="11pt" style:font-name-asian="Arial" style:font-size-asian="11pt" style:font-name-complex="Arial" style:font-size-complex="11pt"/>
    </style:style>
    <style:style style:name="P155" style:family="paragraph" style:parent-style-name="List_20_Paragraph">
      <style:paragraph-properties fo:text-align="justify" fo:margin-top="0.423cm"/>
      <style:text-properties style:font-name="Arial" fo:font-size="11pt" style:font-name-asian="Arial" style:font-size-asian="11pt" style:font-name-complex="Arial" style:font-size-complex="11pt"/>
    </style:style>
    <style:style style:name="T155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55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55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55_4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55_5" style:family="text">
      <style:text-properties style:font-name="Arial" fo:font-size="11pt" style:font-name-asian="Arial" style:font-size-asian="11pt" style:font-name-complex="Arial" style:font-size-complex="11pt"/>
    </style:style>
    <style:style style:name="T155_6" style:family="text">
      <style:text-properties style:font-name="Arial" fo:font-size="11pt" style:font-name-asian="Arial" style:font-size-asian="11pt" style:font-name-complex="Arial" style:font-size-complex="11pt"/>
    </style:style>
    <style:style style:name="T155_7" style:family="text">
      <style:text-properties style:font-name="Arial" fo:font-size="11pt" style:font-name-asian="Arial" style:font-size-asian="11pt" style:font-name-complex="Arial" style:font-size-complex="11pt"/>
    </style:style>
    <style:style style:name="T155_8" style:family="text">
      <style:text-properties style:font-name="Arial" fo:font-size="11pt" style:font-name-asian="Arial" style:font-size-asian="11pt" style:font-name-complex="Arial" style:font-size-complex="11pt"/>
    </style:style>
    <style:style style:name="T155_9" style:family="text">
      <style:text-properties style:font-name="Arial" fo:font-size="11pt" style:font-name-asian="Arial" style:font-size-asian="11pt" style:font-name-complex="Arial" style:font-size-complex="11pt"/>
    </style:style>
    <style:style style:name="T155_10" style:family="text">
      <style:text-properties style:font-name="Arial" fo:font-size="11pt" style:font-name-asian="Arial" style:font-size-asian="11pt" style:font-name-complex="Arial" style:font-size-complex="11pt"/>
    </style:style>
    <style:style style:name="T155_11" style:family="text">
      <style:text-properties style:font-name="Arial" fo:font-size="11pt" style:font-name-asian="Arial" style:font-size-asian="11pt" style:font-name-complex="Arial" style:font-size-complex="11pt"/>
    </style:style>
    <style:style style:name="P156" style:family="paragraph" style:parent-style-name="List_20_Paragraph">
      <style:paragraph-properties fo:text-align="justify" fo:margin-top="0.423cm"/>
      <style:text-properties style:font-name="Arial" fo:font-size="11pt" style:font-name-asian="Arial" style:font-size-asian="11pt" style:font-name-complex="Arial" style:font-size-complex="11pt"/>
    </style:style>
    <style:style style:name="P157" style:family="paragraph" style:parent-style-name="List_20_Paragraph">
      <style:paragraph-properties fo:text-align="justify" fo:margin-top="0.423cm"/>
    </style:style>
    <style:style style:name="T157_1" style:family="text">
      <style:text-properties style:font-name="Arial" fo:font-size="11pt" style:font-name-asian="Arial" style:font-size-asian="11pt" style:font-name-complex="Arial" style:font-size-complex="11pt"/>
    </style:style>
    <style:style style:name="T157_2" style:family="text">
      <style:text-properties style:font-name="Arial" fo:font-size="11pt" style:font-name-asian="Arial" style:font-size-asian="11pt" style:font-name-complex="Arial" style:font-size-complex="11pt"/>
    </style:style>
    <style:style style:name="T157_3" style:family="text">
      <style:text-properties style:font-name="Arial" fo:font-size="11pt" style:font-name-asian="Arial" style:font-size-asian="11pt" style:font-name-complex="Arial" style:font-size-complex="11pt"/>
    </style:style>
    <style:style style:name="T157_4" style:family="text">
      <style:text-properties style:font-name="Arial" fo:font-size="11pt" style:font-name-asian="Arial" style:font-size-asian="11pt" style:font-name-complex="Arial" style:font-size-complex="11pt"/>
    </style:style>
    <style:style style:name="T157_5" style:family="text">
      <style:text-properties style:font-name="Arial" fo:font-size="11pt" style:font-name-asian="Arial" style:font-size-asian="11pt" style:font-name-complex="Arial" style:font-size-complex="11pt"/>
    </style:style>
    <style:style style:name="T157_6" style:family="text">
      <style:text-properties style:font-name="Arial" fo:font-size="11pt" style:font-name-asian="Arial" style:font-size-asian="11pt" style:font-name-complex="Arial" style:font-size-complex="11pt"/>
    </style:style>
    <style:style style:name="T157_7" style:family="text">
      <style:text-properties style:font-name="Arial" fo:font-size="11pt" style:font-name-asian="Arial" style:font-size-asian="11pt" style:font-name-complex="Arial" style:font-size-complex="11pt"/>
    </style:style>
    <style:style style:name="T157_8" style:family="text">
      <style:text-properties style:font-name="Arial" fo:font-size="11pt" style:font-name-asian="Arial" style:font-size-asian="11pt" style:font-name-complex="Arial" style:font-size-complex="11pt"/>
    </style:style>
    <style:style style:name="T157_9" style:family="text">
      <style:text-properties style:font-name="Arial" fo:font-size="11pt" style:font-name-asian="Arial" style:font-size-asian="11pt" style:font-name-complex="Arial" style:font-size-complex="11pt"/>
    </style:style>
    <style:style style:name="T157_10" style:family="text">
      <style:text-properties style:font-name="Arial" fo:font-size="11pt" style:font-name-asian="Arial" style:font-size-asian="11pt" style:font-name-complex="Arial" style:font-size-complex="11pt"/>
    </style:style>
    <style:style style:name="T157_11" style:family="text">
      <style:text-properties style:font-name="Arial" fo:font-size="11pt" style:font-name-asian="Arial" style:font-size-asian="11pt" style:font-name-complex="Arial" style:font-size-complex="11pt"/>
    </style:style>
    <style:style style:name="T157_12" style:family="text">
      <style:text-properties style:font-name="Arial" fo:font-size="11pt" style:font-name-asian="Arial" style:font-size-asian="11pt" style:font-name-complex="Arial" style:font-size-complex="11pt"/>
    </style:style>
    <style:style style:name="T157_13" style:family="text">
      <style:text-properties style:font-name="Arial" fo:font-size="11pt" style:font-name-asian="Arial" style:font-size-asian="11pt" style:font-name-complex="Arial" style:font-size-complex="11pt"/>
    </style:style>
    <style:style style:name="T157_14" style:family="text">
      <style:text-properties style:font-name="Arial" fo:font-size="11pt" style:font-name-asian="Arial" style:font-size-asian="11pt" style:font-name-complex="Arial" style:font-size-complex="11pt"/>
    </style:style>
    <style:style style:name="T157_15" style:family="text">
      <style:text-properties style:font-name="Arial" fo:font-size="11pt" style:font-name-asian="Arial" style:font-size-asian="11pt" style:font-name-complex="Arial" style:font-size-complex="11pt"/>
    </style:style>
    <style:style style:name="T157_16" style:family="text">
      <style:text-properties style:font-name="Arial" fo:font-size="11pt" style:font-name-asian="Arial" style:font-size-asian="11pt" style:font-name-complex="Arial" style:font-size-complex="11pt"/>
    </style:style>
    <style:style style:name="T157_17" style:family="text">
      <style:text-properties style:font-name="Arial" fo:font-size="11pt" style:font-name-asian="Arial" style:font-size-asian="11pt" style:font-name-complex="Arial" style:font-size-complex="11pt"/>
    </style:style>
    <style:style style:name="T157_18" style:family="text">
      <style:text-properties style:font-name="Arial" fo:font-size="11pt" style:font-name-asian="Arial" style:font-size-asian="11pt" style:font-name-complex="Arial" style:font-size-complex="11pt"/>
    </style:style>
    <style:style style:name="T157_19" style:family="text">
      <style:text-properties style:font-name="Arial" fo:font-size="11pt" style:font-name-asian="Arial" style:font-size-asian="11pt" style:font-name-complex="Arial" style:font-size-complex="11pt"/>
    </style:style>
    <style:style style:name="T157_20" style:family="text">
      <style:text-properties style:font-name="Arial" fo:font-size="11pt" style:font-name-asian="Arial" style:font-size-asian="11pt" style:font-name-complex="Arial" style:font-size-complex="11pt"/>
    </style:style>
    <style:style style:name="T157_21" style:family="text">
      <style:text-properties style:font-name="Arial" fo:font-size="11pt" style:font-name-asian="Arial" style:font-size-asian="11pt" style:font-name-complex="Arial" style:font-size-complex="11pt"/>
    </style:style>
    <style:style style:name="T157_22" style:family="text">
      <style:text-properties style:font-name="Arial" fo:font-size="11pt" style:font-name-asian="Arial" style:font-size-asian="11pt" style:font-name-complex="Arial" style:font-size-complex="11pt"/>
    </style:style>
    <style:style style:name="T157_23" style:family="text">
      <style:text-properties style:font-name="Arial" fo:font-size="11pt" style:font-name-asian="Arial" style:font-size-asian="11pt" style:font-name-complex="Arial" style:font-size-complex="11pt"/>
    </style:style>
    <style:style style:name="T157_24" style:family="text">
      <style:text-properties style:font-name="Arial" fo:font-size="11pt" style:font-name-asian="Arial" style:font-size-asian="11pt" style:font-name-complex="Arial" style:font-size-complex="11pt"/>
    </style:style>
    <style:style style:name="T157_25" style:family="text">
      <style:text-properties style:font-name="Arial" fo:font-size="11pt" style:font-name-asian="Arial" style:font-size-asian="11pt" style:font-name-complex="Arial" style:font-size-complex="11pt"/>
    </style:style>
    <style:style style:name="T157_26" style:family="text">
      <style:text-properties style:font-name="Arial" fo:font-size="11pt" style:font-name-asian="Arial" style:font-size-asian="11pt" style:font-name-complex="Arial" style:font-size-complex="11pt"/>
    </style:style>
    <style:style style:name="T157_27" style:family="text">
      <style:text-properties style:font-name="Arial" fo:font-size="11pt" style:font-name-asian="Arial" style:font-size-asian="11pt" style:font-name-complex="Arial" style:font-size-complex="11pt"/>
    </style:style>
    <style:style style:name="T157_28" style:family="text">
      <style:text-properties style:font-name="Arial" fo:font-size="11pt" style:font-name-asian="Arial" style:font-size-asian="11pt" style:font-name-complex="Arial" style:font-size-complex="11pt"/>
    </style:style>
    <style:style style:name="T157_29" style:family="text">
      <style:text-properties style:font-name="Arial" fo:font-size="11pt" style:font-name-asian="Arial" style:font-size-asian="11pt" style:font-name-complex="Arial" style:font-size-complex="11pt"/>
    </style:style>
    <style:style style:name="T157_30" style:family="text">
      <style:text-properties style:font-name="Arial" fo:font-size="11pt" style:font-name-asian="Arial" style:font-size-asian="11pt" style:font-name-complex="Arial" style:font-size-complex="11pt"/>
    </style:style>
    <style:style style:name="P158" style:family="paragraph" style:parent-style-name="List_20_Paragraph">
      <style:paragraph-properties fo:text-align="justify" fo:margin-top="0.423cm"/>
      <style:text-properties style:font-name="Arial" fo:font-size="11pt" style:font-name-asian="Arial" style:font-size-asian="11pt" style:font-name-complex="Arial" style:font-size-complex="11pt"/>
    </style:style>
    <style:style style:name="P159" style:family="paragraph" style:parent-style-name="List_20_Paragraph">
      <style:paragraph-properties fo:text-align="justify" fo:margin-top="0.423cm"/>
    </style:style>
    <style:style style:name="T159_1" style:family="text">
      <style:text-properties style:font-name="Arial" fo:font-size="11pt" style:font-name-asian="Arial" style:font-size-asian="11pt" style:font-name-complex="Arial" style:font-size-complex="11pt"/>
    </style:style>
    <style:style style:name="T159_2" style:family="text">
      <style:text-properties style:font-name="Arial" fo:font-size="11pt" style:font-name-asian="Arial" style:font-size-asian="11pt" style:font-name-complex="Arial" style:font-size-complex="11pt"/>
    </style:style>
    <style:style style:name="T159_3" style:family="text">
      <style:text-properties style:font-name="Arial" fo:font-size="11pt" style:font-name-asian="Arial" style:font-size-asian="11pt" style:font-name-complex="Arial" style:font-size-complex="11pt"/>
    </style:style>
    <style:style style:name="T159_4" style:family="text">
      <style:text-properties style:font-name="Arial" fo:font-size="11pt" style:font-name-asian="Arial" style:font-size-asian="11pt" style:font-name-complex="Arial" style:font-size-complex="11pt"/>
    </style:style>
    <style:style style:name="T159_5" style:family="text">
      <style:text-properties style:font-name="Arial" fo:font-size="11pt" style:font-name-asian="Arial" style:font-size-asian="11pt" style:font-name-complex="Arial" style:font-size-complex="11pt"/>
    </style:style>
    <style:style style:name="T159_6" style:family="text">
      <style:text-properties style:font-name="Arial" fo:font-size="11pt" style:font-name-asian="Arial" style:font-size-asian="11pt" style:font-name-complex="Arial" style:font-size-complex="11pt"/>
    </style:style>
    <style:style style:name="T159_7" style:family="text">
      <style:text-properties style:font-name="Arial" fo:font-size="11pt" style:font-name-asian="Arial" style:font-size-asian="11pt" style:font-name-complex="Arial" style:font-size-complex="11pt"/>
    </style:style>
    <style:style style:name="T159_8" style:family="text">
      <style:text-properties style:font-name="Arial" fo:font-size="11pt" style:font-name-asian="Arial" style:font-size-asian="11pt" style:font-name-complex="Arial" style:font-size-complex="11pt"/>
    </style:style>
    <style:style style:name="T159_9" style:family="text">
      <style:text-properties style:font-name="Arial" fo:font-size="11pt" style:font-name-asian="Arial" style:font-size-asian="11pt" style:font-name-complex="Arial" style:font-size-complex="11pt"/>
    </style:style>
    <style:style style:name="T159_10" style:family="text">
      <style:text-properties style:font-name="Arial" fo:font-size="11pt" style:font-name-asian="Arial" style:font-size-asian="11pt" style:font-name-complex="Arial" style:font-size-complex="11pt"/>
    </style:style>
    <style:style style:name="T159_11" style:family="text">
      <style:text-properties style:font-name="Arial" fo:font-size="11pt" style:font-name-asian="Arial" style:font-size-asian="11pt" style:font-name-complex="Arial" style:font-size-complex="11pt"/>
    </style:style>
    <style:style style:name="T159_12" style:family="text">
      <style:text-properties style:font-name="Arial" fo:font-size="11pt" style:font-name-asian="Arial" style:font-size-asian="11pt" style:font-name-complex="Arial" style:font-size-complex="11pt"/>
    </style:style>
    <style:style style:name="T159_13" style:family="text">
      <style:text-properties style:font-name="Arial" fo:font-size="11pt" style:font-name-asian="Arial" style:font-size-asian="11pt" style:font-name-complex="Arial" style:font-size-complex="11pt"/>
    </style:style>
    <style:style style:name="T159_14" style:family="text">
      <style:text-properties style:font-name="Arial" fo:font-size="11pt" style:font-name-asian="Arial" style:font-size-asian="11pt" style:font-name-complex="Arial" style:font-size-complex="11pt"/>
    </style:style>
    <style:style style:name="T159_15" style:family="text">
      <style:text-properties style:font-name="Arial" fo:font-size="11pt" style:font-name-asian="Arial" style:font-size-asian="11pt" style:font-name-complex="Arial" style:font-size-complex="11pt"/>
    </style:style>
    <style:style style:name="T159_16" style:family="text">
      <style:text-properties style:font-name="Arial" fo:font-size="11pt" style:font-name-asian="Arial" style:font-size-asian="11pt" style:font-name-complex="Arial" style:font-size-complex="11pt"/>
    </style:style>
    <style:style style:name="T159_17" style:family="text">
      <style:text-properties style:font-name="Arial" fo:font-size="11pt" style:font-name-asian="Arial" style:font-size-asian="11pt" style:font-name-complex="Arial" style:font-size-complex="11pt"/>
    </style:style>
    <style:style style:name="T159_18" style:family="text">
      <style:text-properties style:font-name="Arial" fo:font-size="11pt" style:font-name-asian="Arial" style:font-size-asian="11pt" style:font-name-complex="Arial" style:font-size-complex="11pt"/>
    </style:style>
    <style:style style:name="T159_19" style:family="text">
      <style:text-properties style:font-name="Arial" fo:font-size="11pt" style:font-name-asian="Arial" style:font-size-asian="11pt" style:font-name-complex="Arial" style:font-size-complex="11pt"/>
    </style:style>
    <style:style style:name="T159_20" style:family="text">
      <style:text-properties style:font-name="Arial" fo:font-size="11pt" style:font-name-asian="Arial" style:font-size-asian="11pt" style:font-name-complex="Arial" style:font-size-complex="11pt"/>
    </style:style>
    <style:style style:name="T159_21" style:family="text">
      <style:text-properties style:font-name="Arial" fo:font-size="11pt" style:font-name-asian="Arial" style:font-size-asian="11pt" style:font-name-complex="Arial" style:font-size-complex="11pt"/>
    </style:style>
    <style:style style:name="P160" style:family="paragraph" style:parent-style-name="List_20_Paragraph">
      <style:paragraph-properties fo:text-align="justify" fo:margin-top="0.423cm"/>
      <style:text-properties style:font-name="Arial" fo:font-size="11pt" style:font-name-asian="Arial" style:font-size-asian="11pt" style:font-name-complex="Arial" style:font-size-complex="11pt"/>
    </style:style>
    <style:style style:name="P161" style:family="paragraph" style:parent-style-name="List_20_Paragraph">
      <style:paragraph-properties fo:text-align="justify" fo:margin-top="0.423cm"/>
    </style:style>
    <style:style style:name="T161_1" style:family="text">
      <style:text-properties style:font-name="Arial" fo:font-size="11pt" style:font-name-asian="Arial" style:font-size-asian="11pt" style:font-name-complex="Arial" style:font-size-complex="11pt"/>
    </style:style>
    <style:style style:name="T161_2" style:family="text">
      <style:text-properties style:font-name="Arial" fo:font-size="11pt" style:font-name-asian="Arial" style:font-size-asian="11pt" style:font-name-complex="Arial" style:font-size-complex="11pt"/>
    </style:style>
    <style:style style:name="T161_3" style:family="text">
      <style:text-properties style:font-name="Arial" fo:font-size="11pt" style:font-name-asian="Arial" style:font-size-asian="11pt" style:font-name-complex="Arial" style:font-size-complex="11pt"/>
    </style:style>
    <style:style style:name="T161_4" style:family="text">
      <style:text-properties style:font-name="Arial" fo:font-size="11pt" style:font-name-asian="Arial" style:font-size-asian="11pt" style:font-name-complex="Arial" style:font-size-complex="11pt"/>
    </style:style>
    <style:style style:name="T161_5" style:family="text">
      <style:text-properties style:font-name="Arial" fo:font-size="11pt" style:font-name-asian="Arial" style:font-size-asian="11pt" style:font-name-complex="Arial" style:font-size-complex="11pt"/>
    </style:style>
    <style:style style:name="T161_6" style:family="text">
      <style:text-properties style:font-name="Arial" fo:font-size="11pt" style:font-name-asian="Arial" style:font-size-asian="11pt" style:font-name-complex="Arial" style:font-size-complex="11pt"/>
    </style:style>
    <style:style style:name="T161_7" style:family="text">
      <style:text-properties style:font-name="Arial" fo:font-size="11pt" style:font-name-asian="Arial" style:font-size-asian="11pt" style:font-name-complex="Arial" style:font-size-complex="11pt"/>
    </style:style>
    <style:style style:name="T161_8" style:family="text">
      <style:text-properties style:font-name="Arial" fo:font-size="11pt" style:font-name-asian="Arial" style:font-size-asian="11pt" style:font-name-complex="Arial" style:font-size-complex="11pt"/>
    </style:style>
    <style:style style:name="T161_9" style:family="text">
      <style:text-properties style:font-name="Arial" fo:font-size="11pt" style:font-name-asian="Arial" style:font-size-asian="11pt" style:font-name-complex="Arial" style:font-size-complex="11pt"/>
    </style:style>
    <style:style style:name="P162" style:family="paragraph" style:parent-style-name="List_20_Paragraph">
      <style:paragraph-properties fo:text-align="justify" fo:margin-top="0.423cm"/>
      <style:text-properties style:font-name="Arial" fo:font-size="11pt" style:font-name-asian="Arial" style:font-size-asian="11pt" style:font-name-complex="Arial" style:font-size-complex="11pt"/>
    </style:style>
    <style:style style:name="P163" style:family="paragraph" style:parent-style-name="List_20_Paragraph">
      <style:paragraph-properties fo:text-align="justify" fo:margin-top="0.423cm" fo:margin-bottom="0.423cm"/>
      <style:text-properties style:font-name="Arial" fo:font-size="11pt" style:font-name-asian="Arial" style:font-size-asian="11pt" style:font-name-complex="Arial" style:font-size-complex="11pt"/>
    </style:style>
    <style:style style:name="T163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63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63_3" style:family="text">
      <style:text-properties style:font-name="Arial" fo:font-size="11pt" style:font-name-asian="Arial" style:font-size-asian="11pt" style:font-name-complex="Arial" style:font-size-complex="11pt"/>
    </style:style>
    <style:style style:name="T163_4" style:family="text">
      <style:text-properties style:font-name="Arial" fo:font-size="11pt" style:font-name-asian="Arial" style:font-size-asian="11pt" style:font-name-complex="Arial" style:font-size-complex="11pt"/>
    </style:style>
    <style:style style:name="T163_5" style:family="text">
      <style:text-properties style:font-name="Arial" fo:font-size="11pt" style:font-name-asian="Arial" style:font-size-asian="11pt" style:font-name-complex="Arial" style:font-size-complex="11pt"/>
    </style:style>
    <style:style style:name="T163_6" style:family="text">
      <style:text-properties style:font-name="Arial" fo:font-size="11pt" style:font-name-asian="Arial" style:font-size-asian="11pt" style:font-name-complex="Arial" style:font-size-complex="11pt"/>
    </style:style>
    <style:style style:name="T163_7" style:family="text">
      <style:text-properties style:font-name="Arial" fo:font-size="11pt" style:font-name-asian="Arial" style:font-size-asian="11pt" style:font-name-complex="Arial" style:font-size-complex="11pt"/>
    </style:style>
    <style:style style:name="T163_8" style:family="text">
      <style:text-properties style:font-name="Arial" fo:font-size="11pt" style:font-name-asian="Arial" style:font-size-asian="11pt" style:font-name-complex="Arial" style:font-size-complex="11pt"/>
    </style:style>
    <style:style style:name="T163_9" style:family="text">
      <style:text-properties style:font-name="Arial" fo:font-size="11pt" style:font-name-asian="Arial" style:font-size-asian="11pt" style:font-name-complex="Arial" style:font-size-complex="11pt"/>
    </style:style>
    <style:style style:name="T163_10" style:family="text">
      <style:text-properties style:font-name="Arial" fo:font-size="11pt" style:font-name-asian="Arial" style:font-size-asian="11pt" style:font-name-complex="Arial" style:font-size-complex="11pt"/>
    </style:style>
    <style:style style:name="T163_11" style:family="text">
      <style:text-properties style:font-name="Arial" fo:font-size="11pt" style:font-name-asian="Arial" style:font-size-asian="11pt" style:font-name-complex="Arial" style:font-size-complex="11pt"/>
    </style:style>
    <style:style style:name="P164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65" style:family="paragraph" style:parent-style-name="Normal">
      <style:paragraph-properties fo:text-align="justify" fo:margin-bottom="0cm"/>
    </style:style>
    <style:style style:name="T165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65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65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66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167" style:family="paragraph" style:parent-style-name="Normal">
      <style:paragraph-properties fo:text-align="justify" fo:margin-bottom="0cm"/>
    </style:style>
    <style:style style:name="T167_1" style:family="text">
      <style:text-properties style:font-name="Arial" fo:font-size="11pt" style:font-name-asian="Arial" style:font-size-asian="11pt" style:font-name-complex="Arial" style:font-size-complex="11pt"/>
    </style:style>
    <style:style style:name="T167_2" style:family="text">
      <style:text-properties style:font-name="Arial" fo:font-size="11pt" style:font-name-asian="Arial" style:font-size-asian="11pt" style:font-name-complex="Arial" style:font-size-complex="11pt"/>
    </style:style>
    <style:style style:name="T167_3" style:family="text">
      <style:text-properties style:font-name="Arial" fo:font-size="11pt" style:font-name-asian="Arial" style:font-size-asian="11pt" style:font-name-complex="Arial" style:font-size-complex="11pt"/>
    </style:style>
    <style:style style:name="T167_4" style:family="text">
      <style:text-properties style:font-name="Arial" fo:font-size="11pt" style:font-name-asian="Arial" style:font-size-asian="11pt" style:font-name-complex="Arial" style:font-size-complex="11pt"/>
    </style:style>
    <style:style style:name="T167_5" style:family="text">
      <style:text-properties style:font-name="Arial" fo:font-size="11pt" style:font-name-asian="Arial" style:font-size-asian="11pt" style:font-name-complex="Arial" style:font-size-complex="11pt"/>
    </style:style>
    <style:style style:name="T167_6" style:family="text">
      <style:text-properties style:font-name="Arial" fo:font-size="11pt" style:font-name-asian="Arial" style:font-size-asian="11pt" style:font-name-complex="Arial" style:font-size-complex="11pt"/>
    </style:style>
    <style:style style:name="T167_7" style:family="text">
      <style:text-properties style:font-name="Arial" fo:font-size="11pt" style:font-name-asian="Arial" style:font-size-asian="11pt" style:font-name-complex="Arial" style:font-size-complex="11pt"/>
    </style:style>
    <style:style style:name="P168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169" style:family="paragraph" style:parent-style-name="Normal">
      <style:paragraph-properties fo:text-align="justify"/>
    </style:style>
    <style:style style:name="T169_1" style:family="text">
      <style:text-properties style:font-name="Arial" fo:font-size="11pt" style:font-name-asian="Arial" style:font-size-asian="11pt" style:font-name-complex="Arial" style:font-size-complex="11pt"/>
    </style:style>
    <style:style style:name="T169_2" style:family="text">
      <style:text-properties style:font-name="Arial" fo:font-size="11pt" style:font-name-asian="Arial" style:font-size-asian="11pt" style:font-name-complex="Arial" style:font-size-complex="11pt"/>
    </style:style>
    <style:style style:name="T169_3" style:family="text">
      <style:text-properties style:font-name="Arial" fo:font-size="11pt" style:font-name-asian="Arial" style:font-size-asian="11pt" style:font-name-complex="Arial" style:font-size-complex="11pt"/>
    </style:style>
    <style:style style:name="T169_4" style:family="text">
      <style:text-properties style:font-name="Arial" fo:font-size="11pt" style:font-name-asian="Arial" style:font-size-asian="11pt" style:font-name-complex="Arial" style:font-size-complex="11pt"/>
    </style:style>
    <style:style style:name="T169_5" style:family="text">
      <style:text-properties style:font-name="Arial" fo:font-size="11pt" style:font-name-asian="Arial" style:font-size-asian="11pt" style:font-name-complex="Arial" style:font-size-complex="11pt"/>
    </style:style>
    <style:style style:name="T169_6" style:family="text">
      <style:text-properties style:font-name="Arial" fo:font-size="11pt" style:font-name-asian="Arial" style:font-size-asian="11pt" style:font-name-complex="Arial" style:font-size-complex="11pt"/>
    </style:style>
    <style:style style:name="T169_7" style:family="text">
      <style:text-properties style:font-name="Arial" fo:font-size="11pt" style:font-name-asian="Arial" style:font-size-asian="11pt" style:font-name-complex="Arial" style:font-size-complex="11pt"/>
    </style:style>
    <style:style style:name="T169_8" style:family="text">
      <style:text-properties style:font-name="Arial" fo:font-size="11pt" style:font-name-asian="Arial" style:font-size-asian="11pt" style:font-name-complex="Arial" style:font-size-complex="11pt"/>
    </style:style>
    <style:style style:name="T169_9" style:family="text">
      <style:text-properties style:font-name="Arial" fo:font-size="11pt" style:font-name-asian="Arial" style:font-size-asian="11pt" style:font-name-complex="Arial" style:font-size-complex="11pt"/>
    </style:style>
    <style:style style:name="T169_10" style:family="text">
      <style:text-properties style:font-name="Arial" fo:font-size="11pt" style:font-name-asian="Arial" style:font-size-asian="11pt" style:font-name-complex="Arial" style:font-size-complex="11pt"/>
    </style:style>
    <style:style style:name="T169_11" style:family="text">
      <style:text-properties style:font-name="Arial" fo:font-size="11pt" style:font-name-asian="Arial" style:font-size-asian="11pt" style:font-name-complex="Arial" style:font-size-complex="11pt"/>
    </style:style>
    <style:style style:name="T169_12" style:family="text">
      <style:text-properties style:font-name="Arial" fo:font-size="11pt" style:font-name-asian="Arial" style:font-size-asian="11pt" style:font-name-complex="Arial" style:font-size-complex="11pt"/>
    </style:style>
    <style:style style:name="T169_13" style:family="text">
      <style:text-properties style:font-name="Arial" fo:font-size="11pt" style:font-name-asian="Arial" style:font-size-asian="11pt" style:font-name-complex="Arial" style:font-size-complex="11pt"/>
    </style:style>
    <style:style style:name="T169_14" style:family="text">
      <style:text-properties style:font-name="Arial" fo:font-size="11pt" style:font-name-asian="Arial" style:font-size-asian="11pt" style:font-name-complex="Arial" style:font-size-complex="11pt"/>
    </style:style>
    <style:style style:name="T169_15" style:family="text">
      <style:text-properties style:font-name="Arial" fo:font-size="11pt" style:font-name-asian="Arial" style:font-size-asian="11pt" style:font-name-complex="Arial" style:font-size-complex="11pt"/>
    </style:style>
    <style:style style:name="T169_16" style:family="text">
      <style:text-properties style:font-name="Arial" fo:font-size="11pt" style:font-name-asian="Arial" style:font-size-asian="11pt" style:font-name-complex="Arial" style:font-size-complex="11pt"/>
    </style:style>
    <style:style style:name="T169_17" style:family="text">
      <style:text-properties style:font-name="Arial" fo:font-size="11pt" style:font-name-asian="Arial" style:font-size-asian="11pt" style:font-name-complex="Arial" style:font-size-complex="11pt"/>
    </style:style>
    <style:style style:name="T169_18" style:family="text">
      <style:text-properties style:font-name="Arial" fo:font-size="11pt" style:font-name-asian="Arial" style:font-size-asian="11pt" style:font-name-complex="Arial" style:font-size-complex="11pt"/>
    </style:style>
    <style:style style:name="T169_19" style:family="text">
      <style:text-properties style:font-name="Arial" fo:font-size="11pt" style:font-name-asian="Arial" style:font-size-asian="11pt" style:font-name-complex="Arial" style:font-size-complex="11pt"/>
    </style:style>
    <style:style style:name="T169_20" style:family="text">
      <style:text-properties style:font-name="Arial" fo:font-size="11pt" style:font-name-asian="Arial" style:font-size-asian="11pt" style:font-name-complex="Arial" style:font-size-complex="11pt"/>
    </style:style>
    <style:style style:name="T169_21" style:family="text">
      <style:text-properties style:font-name="Arial" fo:font-size="11pt" style:font-name-asian="Arial" style:font-size-asian="11pt" style:font-name-complex="Arial" style:font-size-complex="11pt"/>
    </style:style>
    <style:style style:name="T169_22" style:family="text">
      <style:text-properties style:font-name="Arial" fo:font-size="11pt" style:font-name-asian="Arial" style:font-size-asian="11pt" style:font-name-complex="Arial" style:font-size-complex="11pt"/>
    </style:style>
    <style:style style:name="T169_23" style:family="text">
      <style:text-properties style:font-name="Arial" fo:font-size="11pt" style:font-name-asian="Arial" style:font-size-asian="11pt" style:font-name-complex="Arial" style:font-size-complex="11pt"/>
    </style:style>
    <style:style style:name="T169_24" style:family="text">
      <style:text-properties style:font-name="Arial" fo:font-size="11pt" style:font-name-asian="Arial" style:font-size-asian="11pt" style:font-name-complex="Arial" style:font-size-complex="11pt"/>
    </style:style>
    <style:style style:name="T169_25" style:family="text">
      <style:text-properties style:font-name="Arial" fo:font-size="11pt" style:font-name-asian="Arial" style:font-size-asian="11pt" style:font-name-complex="Arial" style:font-size-complex="11pt"/>
    </style:style>
    <style:style style:name="T169_26" style:family="text">
      <style:text-properties style:font-name="Arial" fo:font-size="11pt" style:font-name-asian="Arial" style:font-size-asian="11pt" style:font-name-complex="Arial" style:font-size-complex="11pt"/>
    </style:style>
    <style:style style:name="T169_27" style:family="text">
      <style:text-properties style:font-name="Arial" fo:font-size="11pt" style:font-name-asian="Arial" style:font-size-asian="11pt" style:font-name-complex="Arial" style:font-size-complex="11pt"/>
    </style:style>
    <style:style style:name="T169_28" style:family="text">
      <style:text-properties style:font-name="Arial" fo:font-size="11pt" style:font-name-asian="Arial" style:font-size-asian="11pt" style:font-name-complex="Arial" style:font-size-complex="11pt"/>
    </style:style>
    <style:style style:name="T169_29" style:family="text">
      <style:text-properties style:font-name="Arial" fo:font-size="11pt" style:font-name-asian="Arial" style:font-size-asian="11pt" style:font-name-complex="Arial" style:font-size-complex="11pt"/>
    </style:style>
    <style:style style:name="T169_30" style:family="text">
      <style:text-properties style:font-name="Arial" fo:font-size="11pt" style:font-name-asian="Arial" style:font-size-asian="11pt" style:font-name-complex="Arial" style:font-size-complex="11pt"/>
    </style:style>
    <style:style style:name="T169_31" style:family="text">
      <style:text-properties style:font-name="Arial" fo:font-size="11pt" style:font-name-asian="Arial" style:font-size-asian="11pt" style:font-name-complex="Arial" style:font-size-complex="11pt"/>
    </style:style>
    <style:style style:name="T169_32" style:family="text">
      <style:text-properties style:font-name="Arial" fo:font-size="11pt" style:font-name-asian="Arial" style:font-size-asian="11pt" style:font-name-complex="Arial" style:font-size-complex="11pt"/>
    </style:style>
    <style:style style:name="T169_33" style:family="text">
      <style:text-properties style:font-name="Arial" fo:font-size="11pt" style:font-name-asian="Arial" style:font-size-asian="11pt" style:font-name-complex="Arial" style:font-size-complex="11pt"/>
    </style:style>
    <style:style style:name="P170" style:family="paragraph" style:parent-style-name="Heading_20_2">
      <style:paragraph-properties fo:text-align="justify" fo:margin-top="0.563cm" fo:margin-bottom="0.563cm"/>
    </style:style>
    <style:style style:name="T170_1" style:family="text">
      <style:text-properties fo:color="#000000"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70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able5" style:family="table">
      <style:table-properties table:align="left" style:width="15.235cm" fo:margin-left="0cm"/>
    </style:style>
    <style:style style:name="Column18" style:family="table-column">
      <style:table-column-properties style:column-width="5.736cm" style:use-optimal-column-width="false"/>
    </style:style>
    <style:style style:name="Column19" style:family="table-column">
      <style:table-column-properties style:column-width="0.926cm" style:use-optimal-column-width="false"/>
    </style:style>
    <style:style style:name="Column20" style:family="table-column">
      <style:table-column-properties style:column-width="1.877cm" style:use-optimal-column-width="false"/>
    </style:style>
    <style:style style:name="Column21" style:family="table-column">
      <style:table-column-properties style:column-width="3.281cm" style:use-optimal-column-width="false"/>
    </style:style>
    <style:style style:name="Column22" style:family="table-column">
      <style:table-column-properties style:column-width="0.609cm" style:use-optimal-column-width="false"/>
    </style:style>
    <style:style style:name="Column23" style:family="table-column">
      <style:table-column-properties style:column-width="2.782cm" style:use-optimal-column-width="false"/>
    </style:style>
    <style:style style:name="Column24" style:family="table-column">
      <style:table-column-properties style:column-width="0.025cm" style:use-optimal-column-width="false"/>
    </style:style>
    <style:style style:name="Row16" style:family="table-row">
      <style:table-row-properties style:min-row-height="0.873cm" style:use-optimal-row-height="false"/>
    </style:style>
    <style:style style:name="Cell5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1" style:family="paragraph" style:parent-style-name="Normal">
      <style:paragraph-properties fo:text-align="justify" fo:line-height="100%" fo:margin-bottom="0cm"/>
    </style:style>
    <style:style style:name="T17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6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2" style:family="paragraph" style:parent-style-name="Normal">
      <style:paragraph-properties fo:text-align="justify" fo:line-height="100%" fo:margin-bottom="0cm"/>
    </style:style>
    <style:style style:name="T172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17" style:family="table-row">
      <style:table-row-properties style:min-row-height="0.609cm" style:use-optimal-row-height="false"/>
    </style:style>
    <style:style style:name="Cell6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3" style:family="paragraph" style:parent-style-name="Normal">
      <style:paragraph-properties fo:text-align="justify" fo:line-height="100%" fo:margin-bottom="0cm"/>
    </style:style>
    <style:style style:name="T17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62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174" style:family="paragraph" style:parent-style-name="Normal">
      <style:paragraph-properties fo:text-align="justify" fo:line-height="100%" fo:margin-bottom="0cm"/>
    </style:style>
    <style:style style:name="T174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74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63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175" style:family="paragraph" style:parent-style-name="Normal">
      <style:paragraph-properties fo:text-align="justify" fo:line-height="100%" fo:margin-bottom="0cm"/>
    </style:style>
    <style:style style:name="T175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64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176" style:family="paragraph" style:parent-style-name="Normal">
      <style:paragraph-properties fo:text-align="justify" fo:line-height="100%" fo:margin-bottom="0cm"/>
    </style:style>
    <style:style style:name="T176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18" style:family="table-row">
      <style:table-row-properties style:min-row-height="0.609cm" style:use-optimal-row-height="false"/>
    </style:style>
    <style:style style:name="Cell6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7" style:family="paragraph" style:parent-style-name="Normal">
      <style:paragraph-properties fo:text-align="justify" fo:line-height="100%" fo:margin-bottom="0cm"/>
    </style:style>
    <style:style style:name="T17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66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78" style:family="paragraph" style:parent-style-name="Normal">
      <style:paragraph-properties fo:text-align="justify" fo:line-height="100%" fo:margin-bottom="0cm"/>
    </style:style>
    <style:style style:name="T178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6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9" style:family="paragraph" style:parent-style-name="Normal">
      <style:paragraph-properties fo:text-align="justify" fo:line-height="100%" fo:margin-bottom="0cm"/>
    </style:style>
    <style:style style:name="T179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6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80" style:family="paragraph" style:parent-style-name="Normal">
      <style:paragraph-properties fo:text-align="justify" fo:line-height="100%" fo:margin-bottom="0cm"/>
    </style:style>
    <style:style style:name="T180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19" style:family="table-row">
      <style:table-row-properties style:min-row-height="0.529cm" style:use-optimal-row-height="false"/>
    </style:style>
    <style:style style:name="Cell69" style:family="table-cell">
      <style:table-cell-properties style:vertical-align="middle" fo:border-top="#000000 0.035cm solid" fo:padding-left="0.19cm" fo:padding-right="0.19cm" fo:wrap-option="wrap"/>
    </style:style>
    <style:style style:name="P181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70" style:family="table-cell">
      <style:table-cell-properties style:vertical-align="middle" fo:padding-left="0.19cm" fo:padding-right="0.19cm" fo:wrap-option="wrap"/>
    </style:style>
    <style:style style:name="P182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71" style:family="table-cell">
      <style:table-cell-properties style:vertical-align="middle" fo:border-top="#000000 0.035cm solid" fo:padding-left="0.19cm" fo:padding-right="0.19cm" fo:wrap-option="wrap"/>
    </style:style>
    <style:style style:name="P183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72" style:family="table-cell">
      <style:table-cell-properties style:vertical-align="middle" fo:border-top="#000000 0.035cm solid" fo:padding-left="0.19cm" fo:padding-right="0.19cm" fo:wrap-option="wrap"/>
    </style:style>
    <style:style style:name="P184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73" style:family="table-cell">
      <style:table-cell-properties style:vertical-align="middle" fo:border-top="#000000 0.035cm solid" fo:padding-left="0.19cm" fo:padding-right="0.19cm" fo:wrap-option="wrap"/>
    </style:style>
    <style:style style:name="P185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20" style:family="table-row">
      <style:table-row-properties style:min-row-height="0.476cm" style:use-optimal-row-height="false"/>
    </style:style>
    <style:style style:name="Cell7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7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7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21" style:family="table-row">
      <style:table-row-properties style:min-row-height="0.529cm" style:use-optimal-row-height="false"/>
    </style:style>
    <style:style style:name="Cell7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89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89_3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19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7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1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1_3" style:family="text">
      <style:text-properties style:font-name="Aptos" fo:font-size="12pt" style:font-name-asian="ＭＳ 明朝" style:font-size-asian="12pt" style:font-name-complex="Arial" style:font-size-complex="12pt" fo:language="en" fo:language-asian="ja" fo:language-complex="ar" fo:country="US" fo:country-asian="JP" fo:country-complex="SA"/>
    </style:style>
    <style:style style:name="T191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7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2_2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Row22" style:family="table-row">
      <style:table-row-properties style:min-row-height="0.529cm" style:use-optimal-row-height="false"/>
    </style:style>
    <style:style style:name="Cell8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3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8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4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4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8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5_2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Row23" style:family="table-row">
      <style:table-row-properties style:min-row-height="0.529cm" style:use-optimal-row-height="false"/>
    </style:style>
    <style:style style:name="Cell8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6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8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7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7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8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198_2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P199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00" style:family="paragraph" style:parent-style-name="Normal">
      <style:paragraph-properties fo:text-align="justify" fo:margin-top="0.423cm"/>
    </style:style>
    <style:style style:name="T200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01" style:family="paragraph" style:parent-style-name="Normal">
      <style:paragraph-properties fo:text-align="justify" fo:margin-top="0.423cm"/>
    </style:style>
    <style:style style:name="T201_1" style:family="text">
      <style:text-properties style:font-name="Arial" fo:font-size="11pt" style:font-name-asian="Arial" style:font-size-asian="11pt" style:font-name-complex="Arial" style:font-size-complex="11pt"/>
    </style:style>
    <style:style style:name="T201_2" style:family="text">
      <style:text-properties style:font-name="Arial" fo:font-size="11pt" style:font-name-asian="Arial" style:font-size-asian="11pt" style:font-name-complex="Arial" style:font-size-complex="11pt"/>
    </style:style>
    <style:style style:name="T201_3" style:family="text">
      <style:text-properties style:font-name="Arial" fo:font-size="11pt" style:font-name-asian="Arial" style:font-size-asian="11pt" style:font-name-complex="Arial" style:font-size-complex="11pt"/>
    </style:style>
    <style:style style:name="P202" style:family="paragraph" style:parent-style-name="Normal">
      <style:paragraph-properties fo:text-align="justify" fo:margin-top="0.423cm"/>
    </style:style>
    <style:style style:name="T202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2_2" style:family="text">
      <style:text-properties style:font-name="Arial" fo:font-size="11pt" style:font-name-asian="Arial" style:font-size-asian="11pt" style:font-name-complex="Arial" style:font-size-complex="11pt"/>
    </style:style>
    <style:style style:name="T202_3" style:family="text">
      <style:text-properties style:font-name="Arial" fo:font-size="11pt" style:font-name-asian="Arial" style:font-size-asian="11pt" style:font-name-complex="Arial" style:font-size-complex="11pt"/>
    </style:style>
    <style:style style:name="T202_4" style:family="text">
      <style:text-properties style:font-name="Arial" fo:font-size="11pt" style:font-name-asian="Arial" style:font-size-asian="11pt" style:font-name-complex="Arial" style:font-size-complex="11pt"/>
    </style:style>
    <style:style style:name="T202_5" style:family="text">
      <style:text-properties style:font-name="Arial" fo:font-size="11pt" style:font-name-asian="Arial" style:font-size-asian="11pt" style:font-name-complex="Arial" style:font-size-complex="11pt"/>
    </style:style>
    <style:style style:name="T202_6" style:family="text">
      <style:text-properties style:font-name="Arial" fo:font-size="11pt" style:font-name-asian="Arial" style:font-size-asian="11pt" style:font-name-complex="Arial" style:font-size-complex="11pt"/>
    </style:style>
    <style:style style:name="T202_7" style:family="text">
      <style:text-properties style:font-name="Arial" fo:font-size="11pt" style:font-name-asian="Arial" style:font-size-asian="11pt" style:font-name-complex="Arial" style:font-size-complex="11pt"/>
    </style:style>
    <style:style style:name="T202_8" style:family="text">
      <style:text-properties style:font-name="Arial" fo:font-size="11pt" style:font-name-asian="Arial" style:font-size-asian="11pt" style:font-name-complex="Arial" style:font-size-complex="11pt"/>
    </style:style>
    <style:style style:name="T202_9" style:family="text">
      <style:text-properties style:font-name="Arial" fo:font-size="11pt" style:font-name-asian="Arial" style:font-size-asian="11pt" style:font-name-complex="Arial" style:font-size-complex="11pt"/>
    </style:style>
    <style:style style:name="T202_10" style:family="text">
      <style:text-properties style:font-name="Arial" fo:font-size="11pt" style:font-name-asian="Arial" style:font-size-asian="11pt" style:font-name-complex="Arial" style:font-size-complex="11pt"/>
    </style:style>
    <style:style style:name="T202_11" style:family="text">
      <style:text-properties style:font-name="Arial" fo:font-size="11pt" style:font-name-asian="Arial" style:font-size-asian="11pt" style:font-name-complex="Arial" style:font-size-complex="11pt"/>
    </style:style>
    <style:style style:name="T202_12" style:family="text">
      <style:text-properties style:font-name="Arial" fo:font-size="11pt" style:font-name-asian="Arial" style:font-size-asian="11pt" style:font-name-complex="Arial" style:font-size-complex="11pt"/>
    </style:style>
    <style:style style:name="T202_13" style:family="text">
      <style:text-properties style:font-name="Arial" fo:font-size="11pt" style:font-name-asian="Arial" style:font-size-asian="11pt" style:font-name-complex="Arial" style:font-size-complex="11pt"/>
    </style:style>
    <style:style style:name="P203" style:family="paragraph" style:parent-style-name="Normal">
      <style:paragraph-properties fo:text-align="justify" fo:margin-top="0.423cm"/>
    </style:style>
    <style:style style:name="T203_1" style:family="text">
      <style:text-properties fo:color="#000000"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3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03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03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204" style:family="paragraph" style:parent-style-name="Normal">
      <style:paragraph-properties fo:text-align="justify" fo:margin-top="0.423cm"/>
    </style:style>
    <style:style style:name="T204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4_2" style:family="text">
      <style:text-properties style:font-name="Arial" fo:font-size="11pt" style:font-name-asian="Arial" style:font-size-asian="11pt" style:font-name-complex="Arial" style:font-size-complex="11pt"/>
    </style:style>
    <style:style style:name="T204_3" style:family="text">
      <style:text-properties style:font-name="Arial" fo:font-size="11pt" style:font-name-asian="Arial" style:font-size-asian="11pt" style:font-name-complex="Arial" style:font-size-complex="11pt"/>
    </style:style>
    <style:style style:name="T204_4" style:family="text">
      <style:text-properties style:font-name="Arial" fo:font-size="11pt" style:font-name-asian="Arial" style:font-size-asian="11pt" style:font-name-complex="Arial" style:font-size-complex="11pt"/>
    </style:style>
    <style:style style:name="P205" style:family="paragraph" style:parent-style-name="Normal">
      <style:paragraph-properties fo:text-align="justify" fo:margin-top="0.423cm"/>
    </style:style>
    <style:style style:name="T205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5_2" style:family="text">
      <style:text-properties style:font-name="Arial" fo:font-size="11pt" style:font-name-asian="Arial" style:font-size-asian="11pt" style:font-name-complex="Arial" style:font-size-complex="11pt"/>
    </style:style>
    <style:style style:name="T205_3" style:family="text">
      <style:text-properties style:font-name="Arial" fo:font-size="11pt" style:font-name-asian="Arial" style:font-size-asian="11pt" style:font-name-complex="Arial" style:font-size-complex="11pt"/>
    </style:style>
    <style:style style:name="T205_4" style:family="text">
      <style:text-properties style:font-name="Arial" fo:font-size="11pt" style:font-name-asian="Arial" style:font-size-asian="11pt" style:font-name-complex="Arial" style:font-size-complex="11pt"/>
    </style:style>
    <style:style style:name="T205_5" style:family="text">
      <style:text-properties style:font-name="Arial" fo:font-size="11pt" style:font-name-asian="Arial" style:font-size-asian="11pt" style:font-name-complex="Arial" style:font-size-complex="11pt"/>
    </style:style>
    <style:style style:name="P206" style:family="paragraph" style:parent-style-name="Normal">
      <style:paragraph-properties fo:text-align="justify" fo:margin-top="0.423cm"/>
    </style:style>
    <style:style style:name="T206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6_2" style:family="text">
      <style:text-properties style:font-name="Arial" fo:font-size="11pt" style:font-name-asian="Arial" style:font-size-asian="11pt" style:font-name-complex="Arial" style:font-size-complex="11pt"/>
    </style:style>
    <style:style style:name="T206_3" style:family="text">
      <style:text-properties style:font-name="Arial" fo:font-size="11pt" style:font-name-asian="Arial" style:font-size-asian="11pt" style:font-name-complex="Arial" style:font-size-complex="11pt"/>
    </style:style>
    <style:style style:name="T206_4" style:family="text">
      <style:text-properties style:font-name="Arial" fo:font-size="11pt" style:font-name-asian="Arial" style:font-size-asian="11pt" style:font-name-complex="Arial" style:font-size-complex="11pt"/>
    </style:style>
    <style:style style:name="P207" style:family="paragraph" style:parent-style-name="Normal">
      <style:paragraph-properties fo:text-align="justify" fo:margin-top="0.423cm"/>
    </style:style>
    <style:style style:name="T207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7_2" style:family="text">
      <style:text-properties style:font-name="Arial" fo:font-size="11pt" style:font-name-asian="Arial" style:font-size-asian="11pt" style:font-name-complex="Arial" style:font-size-complex="11pt"/>
    </style:style>
    <style:style style:name="T207_3" style:family="text">
      <style:text-properties style:font-name="Arial" fo:font-size="11pt" style:font-name-asian="Arial" style:font-size-asian="11pt" style:font-name-complex="Arial" style:font-size-complex="11pt"/>
    </style:style>
    <style:style style:name="T207_4" style:family="text">
      <style:text-properties style:font-name="Arial" fo:font-size="11pt" style:font-name-asian="Arial" style:font-size-asian="11pt" style:font-name-complex="Arial" style:font-size-complex="11pt"/>
    </style:style>
    <style:style style:name="T207_5" style:family="text">
      <style:text-properties style:font-name="Arial" fo:font-size="11pt" style:font-name-asian="Arial" style:font-size-asian="11pt" style:font-name-complex="Arial" style:font-size-complex="11pt"/>
    </style:style>
    <style:style style:name="T207_6" style:family="text">
      <style:text-properties style:font-name="Arial" fo:font-size="11pt" style:font-name-asian="Arial" style:font-size-asian="11pt" style:font-name-complex="Arial" style:font-size-complex="11pt"/>
    </style:style>
    <style:style style:name="T207_7" style:family="text">
      <style:text-properties style:font-name="Arial" fo:font-size="11pt" style:font-name-asian="Arial" style:font-size-asian="11pt" style:font-name-complex="Arial" style:font-size-complex="11pt"/>
    </style:style>
    <style:style style:name="T207_8" style:family="text">
      <style:text-properties style:font-name="Arial" fo:font-size="11pt" style:font-name-asian="Arial" style:font-size-asian="11pt" style:font-name-complex="Arial" style:font-size-complex="11pt"/>
    </style:style>
    <style:style style:name="T207_9" style:family="text">
      <style:text-properties style:font-name="Arial" fo:font-size="11pt" style:font-name-asian="Arial" style:font-size-asian="11pt" style:font-name-complex="Arial" style:font-size-complex="11pt"/>
    </style:style>
    <style:style style:name="T207_10" style:family="text">
      <style:text-properties style:font-name="Arial" fo:font-size="11pt" style:font-name-asian="Arial" style:font-size-asian="11pt" style:font-name-complex="Arial" style:font-size-complex="11pt"/>
    </style:style>
    <style:style style:name="T207_11" style:family="text">
      <style:text-properties style:font-name="Arial" fo:font-size="11pt" style:font-name-asian="Arial" style:font-size-asian="11pt" style:font-name-complex="Arial" style:font-size-complex="11pt"/>
    </style:style>
    <style:style style:name="T207_12" style:family="text">
      <style:text-properties style:font-name="Arial" fo:font-size="11pt" style:font-name-asian="Arial" style:font-size-asian="11pt" style:font-name-complex="Arial" style:font-size-complex="11pt"/>
    </style:style>
    <style:style style:name="P208" style:family="paragraph" style:parent-style-name="Normal">
      <style:paragraph-properties fo:text-align="justify" fo:margin-top="0.423cm" fo:margin-bottom="0.423cm"/>
    </style:style>
    <style:style style:name="T208_1" style:family="text">
      <style:text-properties style:font-name="Arial" fo:font-size="11pt" style:font-name-asian="Arial" style:font-size-asian="11pt" style:font-name-complex="Arial" style:font-size-complex="11pt"/>
    </style:style>
    <style:style style:name="P209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10" style:family="paragraph" style:parent-style-name="Normal">
      <style:paragraph-properties fo:text-align="justify" fo:margin-bottom="0cm"/>
    </style:style>
    <style:style style:name="T210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10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10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11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12" style:family="paragraph" style:parent-style-name="Normal">
      <style:paragraph-properties fo:text-align="justify" fo:margin-bottom="0cm"/>
    </style:style>
    <style:style style:name="T212_1" style:family="text">
      <style:text-properties style:font-name="Arial" fo:font-size="11pt" style:font-name-asian="Arial" style:font-size-asian="11pt" style:font-name-complex="Arial" style:font-size-complex="11pt"/>
    </style:style>
    <style:style style:name="T212_2" style:family="text">
      <style:text-properties style:font-name="Arial" fo:font-size="11pt" style:font-name-asian="Arial" style:font-size-asian="11pt" style:font-name-complex="Arial" style:font-size-complex="11pt"/>
    </style:style>
    <style:style style:name="T212_3" style:family="text">
      <style:text-properties style:font-name="Arial" fo:font-size="11pt" style:font-name-asian="Arial" style:font-size-asian="11pt" style:font-name-complex="Arial" style:font-size-complex="11pt"/>
    </style:style>
    <style:style style:name="T212_4" style:family="text">
      <style:text-properties style:font-name="Arial" fo:font-size="11pt" style:font-name-asian="Arial" style:font-size-asian="11pt" style:font-name-complex="Arial" style:font-size-complex="11pt"/>
    </style:style>
    <style:style style:name="T212_5" style:family="text">
      <style:text-properties style:font-name="Arial" fo:font-size="11pt" style:font-name-asian="Arial" style:font-size-asian="11pt" style:font-name-complex="Arial" style:font-size-complex="11pt"/>
    </style:style>
    <style:style style:name="T212_6" style:family="text">
      <style:text-properties style:font-name="Arial" fo:font-size="11pt" style:font-name-asian="Arial" style:font-size-asian="11pt" style:font-name-complex="Arial" style:font-size-complex="11pt"/>
    </style:style>
    <style:style style:name="T212_7" style:family="text">
      <style:text-properties style:font-name="Arial" fo:font-size="11pt" style:font-name-asian="Arial" style:font-size-asian="11pt" style:font-name-complex="Arial" style:font-size-complex="11pt"/>
    </style:style>
    <style:style style:name="T212_8" style:family="text">
      <style:text-properties style:font-name="Arial" fo:font-size="11pt" style:font-name-asian="Arial" style:font-size-asian="11pt" style:font-name-complex="Arial" style:font-size-complex="11pt"/>
    </style:style>
    <style:style style:name="T212_9" style:family="text">
      <style:text-properties style:font-name="Arial" fo:font-size="11pt" style:font-name-asian="Arial" style:font-size-asian="11pt" style:font-name-complex="Arial" style:font-size-complex="11pt"/>
    </style:style>
    <style:style style:name="T212_10" style:family="text">
      <style:text-properties style:font-name="Arial" fo:font-size="11pt" style:font-name-asian="Arial" style:font-size-asian="11pt" style:font-name-complex="Arial" style:font-size-complex="11pt"/>
    </style:style>
    <style:style style:name="P213" style:family="paragraph" style:parent-style-name="Normal">
      <style:paragraph-properties fo:text-align="justify" fo:margin-bottom="0cm"/>
    </style:style>
    <style:style style:name="T213_1" style:family="text">
      <style:text-properties style:font-name="Arial" fo:font-size="11pt" style:font-name-asian="Arial" style:font-size-asian="11pt" style:font-name-complex="Arial" style:font-size-complex="11pt"/>
    </style:style>
    <style:style style:name="P214" style:family="paragraph" style:parent-style-name="Normal">
      <style:paragraph-properties fo:text-align="justify" fo:margin-bottom="0cm"/>
    </style:style>
    <style:style style:name="T214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15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16" style:family="paragraph" style:parent-style-name="Normal">
      <style:paragraph-properties fo:text-align="justify" fo:margin-top="0.423cm"/>
    </style:style>
    <style:style style:name="T216_1" style:family="text">
      <style:text-properties style:font-name="Arial" fo:font-size="11pt" style:font-name-asian="Arial" style:font-size-asian="11pt" style:font-name-complex="Arial" style:font-size-complex="11pt"/>
    </style:style>
    <style:style style:name="T216_2" style:family="text">
      <style:text-properties style:font-name="Arial" fo:font-size="11pt" style:font-name-asian="Arial" style:font-size-asian="11pt" style:font-name-complex="Arial" style:font-size-complex="11pt"/>
    </style:style>
    <style:style style:name="T216_3" style:family="text">
      <style:text-properties style:font-name="Arial" fo:font-size="11pt" style:font-name-asian="Arial" style:font-size-asian="11pt" style:font-name-complex="Arial" style:font-size-complex="11pt"/>
    </style:style>
    <style:style style:name="T216_4" style:family="text">
      <style:text-properties style:font-name="Arial" fo:font-size="11pt" style:font-name-asian="Arial" style:font-size-asian="11pt" style:font-name-complex="Arial" style:font-size-complex="11pt"/>
    </style:style>
    <style:style style:name="T216_5" style:family="text">
      <style:text-properties style:font-name="Arial" fo:font-size="11pt" style:font-name-asian="Arial" style:font-size-asian="11pt" style:font-name-complex="Arial" style:font-size-complex="11pt"/>
    </style:style>
    <style:style style:name="P217" style:family="paragraph" style:parent-style-name="Normal">
      <style:paragraph-properties fo:text-align="justify" fo:margin-top="0.423cm"/>
    </style:style>
    <style:style style:name="T217_1" style:family="text">
      <style:text-properties style:font-name="Arial" fo:font-size="11pt" style:font-name-asian="Arial" style:font-size-asian="11pt" style:font-name-complex="Arial" style:font-size-complex="11pt"/>
    </style:style>
    <style:style style:name="T217_2" style:family="text">
      <style:text-properties style:font-name="Arial" fo:font-size="11pt" style:font-name-asian="Arial" style:font-size-asian="11pt" style:font-name-complex="Arial" style:font-size-complex="11pt"/>
    </style:style>
    <style:style style:name="T217_3" style:family="text">
      <style:text-properties style:font-name="Arial" fo:font-size="11pt" style:font-name-asian="Arial" style:font-size-asian="11pt" style:font-name-complex="Arial" style:font-size-complex="11pt"/>
    </style:style>
    <style:style style:name="T217_4" style:family="text">
      <style:text-properties style:font-name="Arial" fo:font-size="11pt" style:font-name-asian="Arial" style:font-size-asian="11pt" style:font-name-complex="Arial" style:font-size-complex="11pt"/>
    </style:style>
    <style:style style:name="T217_5" style:family="text">
      <style:text-properties style:font-name="Arial" fo:font-size="11pt" style:font-name-asian="Arial" style:font-size-asian="11pt" style:font-name-complex="Arial" style:font-size-complex="11pt"/>
    </style:style>
    <style:style style:name="T217_6" style:family="text">
      <style:text-properties style:font-name="Arial" fo:font-size="11pt" style:font-name-asian="Arial" style:font-size-asian="11pt" style:font-name-complex="Arial" style:font-size-complex="11pt"/>
    </style:style>
    <style:style style:name="T217_7" style:family="text">
      <style:text-properties style:font-name="Arial" fo:font-size="11pt" style:font-name-asian="Arial" style:font-size-asian="11pt" style:font-name-complex="Arial" style:font-size-complex="11pt"/>
    </style:style>
    <style:style style:name="P218" style:family="paragraph" style:parent-style-name="Normal">
      <style:paragraph-properties fo:text-align="justify" fo:margin-top="0.423cm" fo:margin-bottom="0.423cm"/>
    </style:style>
    <style:style style:name="T218_1" style:family="text">
      <style:text-properties style:font-name="Arial" fo:font-size="11pt" style:font-name-asian="Arial" style:font-size-asian="11pt" style:font-name-complex="Arial" style:font-size-complex="11pt"/>
    </style:style>
    <style:style style:name="T218_2" style:family="text">
      <style:text-properties style:font-name="Arial" fo:font-size="11pt" style:font-name-asian="Arial" style:font-size-asian="11pt" style:font-name-complex="Arial" style:font-size-complex="11pt"/>
    </style:style>
    <style:style style:name="T218_3" style:family="text">
      <style:text-properties style:font-name="Arial" fo:font-size="11pt" style:font-name-asian="Arial" style:font-size-asian="11pt" style:font-name-complex="Arial" style:font-size-complex="11pt"/>
    </style:style>
    <style:style style:name="T218_4" style:family="text">
      <style:text-properties style:font-name="Arial" fo:font-size="11pt" style:font-name-asian="Arial" style:font-size-asian="11pt" style:font-name-complex="Arial" style:font-size-complex="11pt"/>
    </style:style>
    <style:style style:name="T218_5" style:family="text">
      <style:text-properties style:font-name="Arial" fo:font-size="11pt" style:font-name-asian="Arial" style:font-size-asian="11pt" style:font-name-complex="Arial" style:font-size-complex="11pt"/>
    </style:style>
    <style:style style:name="T218_6" style:family="text">
      <style:text-properties style:font-name="Arial" fo:font-size="11pt" style:font-name-asian="Arial" style:font-size-asian="11pt" style:font-name-complex="Arial" style:font-size-complex="11pt"/>
    </style:style>
    <style:style style:name="P219" style:family="paragraph" style:parent-style-name="Normal">
      <style:paragraph-properties fo:text-align="justify" fo:margin-bottom="0cm"/>
      <style:text-properties fo:color="#c00000" style:font-name="Arial" fo:font-size="11pt" style:font-name-asian="Arial" style:font-size-asian="11pt" style:font-name-complex="Arial" style:font-size-complex="11pt"/>
    </style:style>
    <style:style style:name="Table6" style:family="table">
      <style:table-properties table:align="left" style:width="16.484cm" fo:margin-left="0cm"/>
    </style:style>
    <style:style style:name="Column25" style:family="table-column">
      <style:table-column-properties style:column-width="3.12cm"/>
    </style:style>
    <style:style style:name="Column26" style:family="table-column">
      <style:table-column-properties style:column-width="0.94cm"/>
    </style:style>
    <style:style style:name="Column27" style:family="table-column">
      <style:table-column-properties style:column-width="1.496cm"/>
    </style:style>
    <style:style style:name="Column28" style:family="table-column">
      <style:table-column-properties style:column-width="0.318cm"/>
    </style:style>
    <style:style style:name="Column29" style:family="table-column">
      <style:table-column-properties style:column-width="5.461cm"/>
    </style:style>
    <style:style style:name="Column30" style:family="table-column">
      <style:table-column-properties style:column-width="0.051cm"/>
    </style:style>
    <style:style style:name="Column31" style:family="table-column">
      <style:table-column-properties style:column-width="4.794cm"/>
    </style:style>
    <style:style style:name="Column32" style:family="table-column">
      <style:table-column-properties style:column-width="0.303cm"/>
    </style:style>
    <style:style style:name="Row24" style:family="table-row">
      <style:table-row-properties style:min-row-height="0.873cm"/>
    </style:style>
    <style:style style:name="Cell8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0" style:family="paragraph" style:parent-style-name="Normal">
      <style:paragraph-properties fo:text-align="justify" fo:line-height="100%" fo:margin-bottom="0cm"/>
    </style:style>
    <style:style style:name="T220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8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1" style:family="paragraph" style:parent-style-name="Normal">
      <style:paragraph-properties fo:text-align="justify" fo:line-height="100%" fo:margin-bottom="0cm"/>
    </style:style>
    <style:style style:name="T22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25" style:family="table-row">
      <style:table-row-properties style:min-row-height="0.609cm"/>
    </style:style>
    <style:style style:name="Cell8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2" style:family="paragraph" style:parent-style-name="Normal">
      <style:paragraph-properties fo:text-align="justify" fo:line-height="100%" fo:margin-bottom="0cm"/>
    </style:style>
    <style:style style:name="T222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89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223" style:family="paragraph" style:parent-style-name="Normal">
      <style:paragraph-properties fo:text-align="justify" fo:line-height="100%" fo:margin-bottom="0cm"/>
    </style:style>
    <style:style style:name="T223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23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90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224" style:family="paragraph" style:parent-style-name="Normal">
      <style:paragraph-properties fo:text-align="justify" fo:line-height="100%" fo:margin-bottom="0cm"/>
    </style:style>
    <style:style style:name="T224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91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225" style:family="paragraph" style:parent-style-name="Normal">
      <style:paragraph-properties fo:text-align="justify" fo:line-height="100%" fo:margin-bottom="0cm"/>
    </style:style>
    <style:style style:name="T225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225_2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26" style:family="table-row">
      <style:table-row-properties style:min-row-height="0.609cm"/>
    </style:style>
    <style:style style:name="Cell9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6" style:family="paragraph" style:parent-style-name="Normal">
      <style:paragraph-properties fo:text-align="justify" fo:line-height="100%" fo:margin-bottom="0cm"/>
    </style:style>
    <style:style style:name="T226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93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27" style:family="paragraph" style:parent-style-name="Normal">
      <style:paragraph-properties fo:text-align="justify" fo:line-height="100%" fo:margin-bottom="0cm"/>
    </style:style>
    <style:style style:name="T227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9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8" style:family="paragraph" style:parent-style-name="Normal">
      <style:paragraph-properties fo:text-align="justify" fo:line-height="100%" fo:margin-bottom="0cm"/>
    </style:style>
    <style:style style:name="T228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9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9" style:family="paragraph" style:parent-style-name="Normal">
      <style:paragraph-properties fo:text-align="justify" fo:line-height="100%" fo:margin-bottom="0cm"/>
    </style:style>
    <style:style style:name="T229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27" style:family="table-row">
      <style:table-row-properties style:min-row-height="0.529cm"/>
    </style:style>
    <style:style style:name="Cell96" style:family="table-cell">
      <style:table-cell-properties style:vertical-align="middle" fo:border-top="#000000 0.035cm solid" fo:padding-left="0.19cm" fo:padding-right="0.19cm" fo:wrap-option="wrap"/>
    </style:style>
    <style:style style:name="P230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97" style:family="table-cell">
      <style:table-cell-properties style:vertical-align="middle" fo:padding-left="0.19cm" fo:padding-right="0.19cm" fo:wrap-option="wrap"/>
    </style:style>
    <style:style style:name="P231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98" style:family="table-cell">
      <style:table-cell-properties style:vertical-align="middle" fo:border-top="#000000 0.035cm solid" fo:padding-left="0.19cm" fo:padding-right="0.19cm" fo:wrap-option="wrap"/>
    </style:style>
    <style:style style:name="P232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99" style:family="table-cell">
      <style:table-cell-properties style:vertical-align="middle" fo:border-top="#000000 0.035cm solid" fo:padding-left="0.19cm" fo:padding-right="0.19cm" fo:wrap-option="wrap"/>
    </style:style>
    <style:style style:name="P233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00" style:family="table-cell">
      <style:table-cell-properties style:vertical-align="middle" fo:border-top="#000000 0.035cm solid" fo:padding-left="0.19cm" fo:padding-right="0.19cm" fo:wrap-option="wrap"/>
    </style:style>
    <style:style style:name="P234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28" style:family="table-row">
      <style:table-row-properties style:min-row-height="0.476cm"/>
    </style:style>
    <style:style style:name="Cell10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5" style:family="paragraph" style:parent-style-name="Normal">
      <style:paragraph-properties fo:text-align="justify" fo:line-height="100%" fo:margin-bottom="0cm"/>
    </style:style>
    <style:style style:name="T235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0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6" style:family="paragraph" style:parent-style-name="Normal">
      <style:paragraph-properties fo:text-align="justify" fo:line-height="100%" fo:margin-bottom="0cm"/>
    </style:style>
    <style:style style:name="T236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03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7" style:family="paragraph" style:parent-style-name="Normal">
      <style:paragraph-properties fo:text-align="justify" fo:line-height="100%" fo:margin-bottom="0cm"/>
    </style:style>
    <style:style style:name="T23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29" style:family="table-row">
      <style:table-row-properties style:min-row-height="0.529cm"/>
    </style:style>
    <style:style style:name="Cell10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38_2" style:family="text" style:parent-style-name="Normal">
      <style:text-properties style:font-name="Arial" fo:font-size="11pt" style:font-name-asian="Arial" style:font-size-asian="11pt" style:font-name-complex="Arial" style:font-size-complex="11pt"/>
    </style:style>
    <style:style style:name="P239" style:family="paragraph" style:parent-style-name="Footnote_20_text"/>
    <style:style style:name="T239_1" style:family="text">
      <style:text-properties style:font-name="Calibri" style:font-name-asian="Calibri" style:font-name-complex="Calibri"/>
    </style:style>
    <style:style style:name="T239_2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239_3" style:family="text">
      <style:text-properties style:font-name="Calibri" style:font-name-asian="Calibri" style:font-name-complex="Calibri"/>
    </style:style>
    <style:style style:name="T239_4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39_5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39_6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39_7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24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0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1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0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2_2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Row30" style:family="table-row">
      <style:table-row-properties style:min-row-height="0.078cm"/>
    </style:style>
    <style:style style:name="Cell10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3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3_3" style:family="text" style:parent-style-name="Normal">
      <style:text-properties style:font-name="Arial" fo:font-size="11pt" style:font-name-asian="Arial" style:font-size-asian="11pt" style:font-name-complex="Arial" style:font-size-complex="11pt"/>
    </style:style>
    <style:style style:name="P244" style:family="paragraph" style:parent-style-name="Footnote_20_text"/>
    <style:style style:name="T244_1" style:family="text"/>
    <style:style style:name="T244_2" style:family="text"/>
    <style:style style:name="T244_3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4_4" style:family="text" style:parent-style-name="Normal">
      <style:text-properties style:font-name="Arial" fo:font-size="11pt" style:font-name-asian="Arial" style:font-size-asian="11pt" style:font-name-complex="Arial" style:font-size-complex="11pt"/>
    </style:style>
    <style:style style:name="P245" style:family="paragraph" style:parent-style-name="Footnote_20_text"/>
    <style:style style:name="T245_1" style:family="text"/>
    <style:style style:name="T245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5_3" style:family="text" style:parent-style-name="Normal">
      <style:text-properties style:font-name="Arial" fo:font-size="11pt" style:font-name-asian="Arial" style:font-size-asian="11pt" style:font-name-complex="Arial" style:font-size-complex="11pt"/>
    </style:style>
    <style:style style:name="P246" style:family="paragraph" style:parent-style-name="Footnote_20_text"/>
    <style:style style:name="T246_1" style:family="text"/>
    <style:style style:name="T246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7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7_3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7_4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7_5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0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0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49_2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P25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251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53" style:family="paragraph" style:parent-style-name="Normal">
      <style:paragraph-properties fo:text-align="justify" fo:margin-top="0.423cm"/>
    </style:style>
    <style:style style:name="T253_1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3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3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254" style:family="paragraph" style:parent-style-name="Normal">
      <style:paragraph-properties fo:text-align="justify" fo:margin-top="0.423cm"/>
    </style:style>
    <style:style style:name="T254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254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4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4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4_5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4_6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4_7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4_8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4_9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4_10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255" style:family="paragraph" style:parent-style-name="Normal">
      <style:paragraph-properties fo:text-align="justify" fo:margin-top="0.423cm"/>
    </style:style>
    <style:style style:name="T255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255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5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5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256" style:family="paragraph" style:parent-style-name="Normal">
      <style:paragraph-properties fo:text-align="justify" fo:margin-top="0.423cm"/>
    </style:style>
    <style:style style:name="T256_1" style:family="text">
      <style:text-properties fo:color="#000000"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256_2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256_3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256_4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256_5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256_6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257" style:family="paragraph" style:parent-style-name="Normal">
      <style:paragraph-properties fo:text-align="justify" fo:margin-top="0.423cm"/>
    </style:style>
    <style:style style:name="T257_1" style:family="text">
      <style:text-properties fo:color="#000000"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257_2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257_3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257_4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257_5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258" style:family="paragraph" style:parent-style-name="Normal">
      <style:paragraph-properties fo:text-align="justify" fo:margin-top="0.423cm"/>
    </style:style>
    <style:style style:name="T258_1" style:family="text">
      <style:text-properties fo:color="#000000"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258_2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258_3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258_4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259" style:family="paragraph" style:parent-style-name="Normal">
      <style:paragraph-properties fo:text-align="justify" fo:margin-top="0.423cm"/>
    </style:style>
    <style:style style:name="T259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259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5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6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7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8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9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10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11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59_1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260" style:family="paragraph" style:parent-style-name="Normal">
      <style:paragraph-properties fo:text-align="justify" fo:margin-top="0.423cm"/>
    </style:style>
    <style:style style:name="T260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60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60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61" style:family="paragraph" style:parent-style-name="Normal">
      <style:paragraph-properties fo:text-align="justify" fo:margin-top="0.423cm"/>
    </style:style>
    <style:style style:name="T261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1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1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1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1_1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262" style:family="paragraph" style:parent-style-name="Normal">
      <style:paragraph-properties fo:text-align="justify" fo:margin-top="0.423cm" fo:margin-bottom="0.423cm"/>
    </style:style>
    <style:style style:name="T262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2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2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2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2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2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262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263" style:family="paragraph" style:parent-style-name="Normal">
      <style:paragraph-properties fo:text-align="justify"/>
    </style:style>
    <style:style style:name="T263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64" style:family="paragraph" style:parent-style-name="Normal">
      <style:paragraph-properties fo:text-align="justify" fo:margin-top="0.423cm"/>
    </style:style>
    <style:style style:name="T264_1" style:family="text">
      <style:text-properties style:font-name="Arial" fo:font-size="11pt" style:font-name-asian="Arial" style:font-size-asian="11pt" style:font-name-complex="Arial" style:font-size-complex="11pt"/>
    </style:style>
    <style:style style:name="P265" style:family="paragraph" style:parent-style-name="Normal">
      <style:paragraph-properties fo:text-align="justify" fo:margin-top="0.423cm"/>
    </style:style>
    <style:style style:name="T265_1" style:family="text">
      <style:text-properties style:font-name="Arial" fo:font-size="11pt" style:font-name-asian="Arial" style:font-size-asian="11pt" style:font-name-complex="Arial" style:font-size-complex="11pt"/>
    </style:style>
    <style:style style:name="T265_2" style:family="text">
      <style:text-properties style:font-name="Arial" fo:font-size="11pt" style:font-name-asian="Arial" style:font-size-asian="11pt" style:font-name-complex="Arial" style:font-size-complex="11pt"/>
    </style:style>
    <style:style style:name="T265_3" style:family="text">
      <style:text-properties style:font-name="Arial" fo:font-size="11pt" style:font-name-asian="Arial" style:font-size-asian="11pt" style:font-name-complex="Arial" style:font-size-complex="11pt"/>
    </style:style>
    <style:style style:name="T265_4" style:family="text">
      <style:text-properties style:font-name="Arial" fo:font-size="11pt" style:font-name-asian="Arial" style:font-size-asian="11pt" style:font-name-complex="Arial" style:font-size-complex="11pt"/>
    </style:style>
    <style:style style:name="T265_5" style:family="text">
      <style:text-properties style:font-name="Arial" fo:font-size="11pt" style:font-name-asian="Arial" style:font-size-asian="11pt" style:font-name-complex="Arial" style:font-size-complex="11pt"/>
    </style:style>
    <style:style style:name="T265_6" style:family="text">
      <style:text-properties style:font-name="Arial" fo:font-size="11pt" style:font-name-asian="Arial" style:font-size-asian="11pt" style:font-name-complex="Arial" style:font-size-complex="11pt"/>
    </style:style>
    <style:style style:name="T265_7" style:family="text">
      <style:text-properties style:font-name="Arial" fo:font-size="11pt" style:font-name-asian="Arial" style:font-size-asian="11pt" style:font-name-complex="Arial" style:font-size-complex="11pt"/>
    </style:style>
    <style:style style:name="T265_8" style:family="text">
      <style:text-properties style:font-name="Arial" fo:font-size="11pt" style:font-name-asian="Arial" style:font-size-asian="11pt" style:font-name-complex="Arial" style:font-size-complex="11pt"/>
    </style:style>
    <style:style style:name="T265_9" style:family="text">
      <style:text-properties style:font-name="Arial" fo:font-size="11pt" style:font-name-asian="Arial" style:font-size-asian="11pt" style:font-name-complex="Arial" style:font-size-complex="11pt"/>
    </style:style>
    <style:style style:name="P266" style:family="paragraph" style:parent-style-name="Normal">
      <style:paragraph-properties fo:text-align="justify" fo:margin-top="0.423cm" fo:margin-bottom="0.423cm"/>
    </style:style>
    <style:style style:name="T266_1" style:family="text">
      <style:text-properties style:font-name="Arial" fo:font-size="11pt" style:font-name-asian="Arial" style:font-size-asian="11pt" style:font-name-complex="Arial" style:font-size-complex="11pt"/>
    </style:style>
    <style:style style:name="T266_2" style:family="text">
      <style:text-properties style:font-name="Arial" fo:font-size="11pt" style:font-name-asian="Arial" style:font-size-asian="11pt" style:font-name-complex="Arial" style:font-size-complex="11pt"/>
    </style:style>
    <style:style style:name="T266_3" style:family="text">
      <style:text-properties style:font-name="Arial" fo:font-size="11pt" style:font-name-asian="Arial" style:font-size-asian="11pt" style:font-name-complex="Arial" style:font-size-complex="11pt"/>
    </style:style>
    <style:style style:name="T266_4" style:family="text">
      <style:text-properties style:font-name="Arial" fo:font-size="11pt" style:font-name-asian="Arial" style:font-size-asian="11pt" style:font-name-complex="Arial" style:font-size-complex="11pt"/>
    </style:style>
    <style:style style:name="T266_5" style:family="text">
      <style:text-properties style:font-name="Arial" fo:font-size="11pt" style:font-name-asian="Arial" style:font-size-asian="11pt" style:font-name-complex="Arial" style:font-size-complex="11pt"/>
    </style:style>
    <style:style style:name="T266_6" style:family="text">
      <style:text-properties style:font-name="Arial" fo:font-size="11pt" style:font-name-asian="Arial" style:font-size-asian="11pt" style:font-name-complex="Arial" style:font-size-complex="11pt"/>
    </style:style>
    <style:style style:name="T266_7" style:family="text">
      <style:text-properties style:font-name="Arial" fo:font-size="11pt" style:font-name-asian="Arial" style:font-size-asian="11pt" style:font-name-complex="Arial" style:font-size-complex="11pt"/>
    </style:style>
    <style:style style:name="P267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Table7" style:family="table">
      <style:table-properties table:align="left" style:width="16.485cm" fo:margin-left="0cm"/>
    </style:style>
    <style:style style:name="Column33" style:family="table-column">
      <style:table-column-properties style:column-width="3.108cm"/>
    </style:style>
    <style:style style:name="Column34" style:family="table-column">
      <style:table-column-properties style:column-width="0.938cm"/>
    </style:style>
    <style:style style:name="Column35" style:family="table-column">
      <style:table-column-properties style:column-width="1.538cm"/>
    </style:style>
    <style:style style:name="Column36" style:family="table-column">
      <style:table-column-properties style:column-width="0.303cm"/>
    </style:style>
    <style:style style:name="Column37" style:family="table-column">
      <style:table-column-properties style:column-width="5.463cm"/>
    </style:style>
    <style:style style:name="Column38" style:family="table-column">
      <style:table-column-properties style:column-width="0.203cm"/>
    </style:style>
    <style:style style:name="Column39" style:family="table-column">
      <style:table-column-properties style:column-width="4.628cm"/>
    </style:style>
    <style:style style:name="Column40" style:family="table-column">
      <style:table-column-properties style:column-width="0.303cm"/>
    </style:style>
    <style:style style:name="Row31" style:family="table-row">
      <style:table-row-properties style:min-row-height="0.529cm"/>
    </style:style>
    <style:style style:name="Cell11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8" style:family="paragraph" style:parent-style-name="Normal">
      <style:paragraph-properties fo:text-align="justify" fo:line-height="100%" fo:margin-bottom="0cm"/>
    </style:style>
    <style:style style:name="T268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11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9" style:family="paragraph" style:parent-style-name="Normal">
      <style:paragraph-properties fo:text-align="justify" fo:line-height="100%" fo:margin-bottom="0cm"/>
    </style:style>
    <style:style style:name="T269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69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69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69_4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69_5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32" style:family="table-row">
      <style:table-row-properties style:min-row-height="0.529cm"/>
    </style:style>
    <style:style style:name="Cell11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0" style:family="paragraph" style:parent-style-name="Normal">
      <style:paragraph-properties fo:text-align="justify" fo:line-height="100%" fo:margin-bottom="0cm"/>
    </style:style>
    <style:style style:name="T270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13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271" style:family="paragraph" style:parent-style-name="Normal">
      <style:paragraph-properties fo:text-align="justify" fo:line-height="100%" fo:margin-bottom="0cm"/>
    </style:style>
    <style:style style:name="T271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71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14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272" style:family="paragraph" style:parent-style-name="Normal">
      <style:paragraph-properties fo:text-align="justify" fo:line-height="100%" fo:margin-bottom="0cm"/>
    </style:style>
    <style:style style:name="T272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15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273" style:family="paragraph" style:parent-style-name="Normal">
      <style:paragraph-properties fo:text-align="justify" fo:line-height="100%" fo:margin-bottom="0cm"/>
    </style:style>
    <style:style style:name="T273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273_2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273_3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33" style:family="table-row">
      <style:table-row-properties style:min-row-height="0.529cm"/>
    </style:style>
    <style:style style:name="Cell11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4" style:family="paragraph" style:parent-style-name="Normal">
      <style:paragraph-properties fo:text-align="justify" fo:line-height="100%" fo:margin-bottom="0cm"/>
    </style:style>
    <style:style style:name="T274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17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75" style:family="paragraph" style:parent-style-name="Normal">
      <style:paragraph-properties fo:text-align="justify" fo:line-height="100%" fo:margin-bottom="0cm"/>
    </style:style>
    <style:style style:name="T275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1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6" style:family="paragraph" style:parent-style-name="Normal">
      <style:paragraph-properties fo:text-align="justify" fo:line-height="100%" fo:margin-bottom="0cm"/>
    </style:style>
    <style:style style:name="T276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1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7" style:family="paragraph" style:parent-style-name="Normal">
      <style:paragraph-properties fo:text-align="justify" fo:line-height="100%" fo:margin-bottom="0cm"/>
    </style:style>
    <style:style style:name="T277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34" style:family="table-row">
      <style:table-row-properties style:min-row-height="0.529cm"/>
    </style:style>
    <style:style style:name="Cell120" style:family="table-cell">
      <style:table-cell-properties style:vertical-align="middle" fo:border-top="#000000 0.035cm solid" fo:padding-left="0.19cm" fo:padding-right="0.19cm" fo:wrap-option="wrap"/>
    </style:style>
    <style:style style:name="P278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21" style:family="table-cell">
      <style:table-cell-properties style:vertical-align="middle" fo:padding-left="0.19cm" fo:padding-right="0.19cm" fo:wrap-option="wrap"/>
    </style:style>
    <style:style style:name="P279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22" style:family="table-cell">
      <style:table-cell-properties style:vertical-align="middle" fo:border-top="#000000 0.035cm solid" fo:padding-left="0.19cm" fo:padding-right="0.19cm" fo:wrap-option="wrap"/>
    </style:style>
    <style:style style:name="P280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23" style:family="table-cell">
      <style:table-cell-properties style:vertical-align="middle" fo:border-top="#000000 0.035cm solid" fo:padding-left="0.19cm" fo:padding-right="0.19cm" fo:wrap-option="wrap"/>
    </style:style>
    <style:style style:name="P281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24" style:family="table-cell">
      <style:table-cell-properties style:vertical-align="middle" fo:border-top="#000000 0.035cm solid" fo:padding-left="0.19cm" fo:padding-right="0.19cm" fo:wrap-option="wrap"/>
    </style:style>
    <style:style style:name="P282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35" style:family="table-row">
      <style:table-row-properties style:min-row-height="0.529cm"/>
    </style:style>
    <style:style style:name="Cell12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2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4" style:family="paragraph" style:parent-style-name="Normal">
      <style:paragraph-properties fo:line-height="100%" fo:margin-bottom="0cm"/>
    </style:style>
    <style:style style:name="T284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2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36" style:family="table-row">
      <style:table-row-properties style:min-row-height="0.529cm"/>
    </style:style>
    <style:style style:name="Cell12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6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6_3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6_4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6_5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6_6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2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3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8_2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Row37" style:family="table-row">
      <style:table-row-properties style:min-row-height="0.529cm"/>
    </style:style>
    <style:style style:name="Cell13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9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9_3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9_4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9_5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9_6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89_7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3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3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91_2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Row38" style:family="table-row">
      <style:table-row-properties style:min-row-height="0.529cm"/>
    </style:style>
    <style:style style:name="Cell13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92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92_3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3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93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93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3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294_2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P295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96" style:family="paragraph" style:parent-style-name="Normal">
      <style:paragraph-properties fo:text-align="justify"/>
    </style:style>
    <style:style style:name="T296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97" style:family="paragraph" style:parent-style-name="Normal">
      <style:paragraph-properties fo:text-align="justify" fo:margin-top="0.423cm"/>
    </style:style>
    <style:style style:name="T297_1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7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7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7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7_5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298" style:family="paragraph" style:parent-style-name="Normal">
      <style:paragraph-properties fo:text-align="justify" fo:margin-top="0.423cm"/>
    </style:style>
    <style:style style:name="T298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298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8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8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8_5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8_6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8_7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8_8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8_9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299" style:family="paragraph" style:parent-style-name="Normal">
      <style:paragraph-properties fo:text-align="justify" fo:margin-top="0.423cm"/>
    </style:style>
    <style:style style:name="T299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299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9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9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9_5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299_6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300" style:family="paragraph" style:parent-style-name="Normal">
      <style:paragraph-properties fo:text-align="justify" fo:margin-top="0.423cm"/>
    </style:style>
    <style:style style:name="T300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300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0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0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0_5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0_6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301" style:family="paragraph" style:parent-style-name="Normal">
      <style:paragraph-properties fo:text-align="justify" fo:margin-top="0.423cm"/>
    </style:style>
    <style:style style:name="T301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301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1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1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302" style:family="paragraph" style:parent-style-name="Normal">
      <style:paragraph-properties fo:text-align="justify" fo:margin-top="0.423cm"/>
    </style:style>
    <style:style style:name="T302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302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5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6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7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8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9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0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1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5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6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7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8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19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20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21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2_2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303" style:family="paragraph" style:parent-style-name="Normal">
      <style:paragraph-properties fo:text-align="justify" fo:margin-top="0.423cm" fo:margin-bottom="0.423cm"/>
    </style:style>
    <style:style style:name="T303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303_2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3_3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3_4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3_5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3_6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3_7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T303_8" style:family="text"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304" style:family="paragraph" style:parent-style-name="Normal">
      <style:paragraph-properties fo:text-align="justify" fo:margin-bottom="0cm"/>
    </style:style>
    <style:style style:name="T304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4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4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05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06" style:family="paragraph" style:parent-style-name="Normal">
      <style:paragraph-properties fo:text-align="justify" fo:margin-bottom="0cm"/>
    </style:style>
    <style:style style:name="T306_1" style:family="text">
      <style:text-properties style:font-name="Arial" fo:font-size="11pt" style:font-name-asian="Arial" style:font-size-asian="11pt" style:font-name-complex="Arial" style:font-size-complex="11pt"/>
    </style:style>
    <style:style style:name="T306_2" style:family="text">
      <style:text-properties style:font-name="Arial" fo:font-size="11pt" style:font-name-asian="Arial" style:font-size-asian="11pt" style:font-name-complex="Arial" style:font-size-complex="11pt"/>
    </style:style>
    <style:style style:name="T306_3" style:family="text">
      <style:text-properties style:font-name="Arial" fo:font-size="11pt" style:font-name-asian="Arial" style:font-size-asian="11pt" style:font-name-complex="Arial" style:font-size-complex="11pt"/>
    </style:style>
    <style:style style:name="T306_4" style:family="text">
      <style:text-properties style:font-name="Arial" fo:font-size="11pt" style:font-name-asian="Arial" style:font-size-asian="11pt" style:font-name-complex="Arial" style:font-size-complex="11pt"/>
    </style:style>
    <style:style style:name="T306_5" style:family="text">
      <style:text-properties style:font-name="Arial" fo:font-size="11pt" style:font-name-asian="Arial" style:font-size-asian="11pt" style:font-name-complex="Arial" style:font-size-complex="11pt"/>
    </style:style>
    <style:style style:name="T306_6" style:family="text">
      <style:text-properties style:font-name="Arial" fo:font-size="11pt" style:font-name-asian="Arial" style:font-size-asian="11pt" style:font-name-complex="Arial" style:font-size-complex="11pt"/>
    </style:style>
    <style:style style:name="T306_7" style:family="text">
      <style:text-properties style:font-name="Arial" fo:font-size="11pt" style:font-name-asian="Arial" style:font-size-asian="11pt" style:font-name-complex="Arial" style:font-size-complex="11pt"/>
    </style:style>
    <style:style style:name="T306_8" style:family="text">
      <style:text-properties style:font-name="Arial" fo:font-size="11pt" style:font-name-asian="Arial" style:font-size-asian="11pt" style:font-name-complex="Arial" style:font-size-complex="11pt"/>
    </style:style>
    <style:style style:name="T306_9" style:family="text">
      <style:text-properties style:font-name="Arial" fo:font-size="11pt" style:font-name-asian="Arial" style:font-size-asian="11pt" style:font-name-complex="Arial" style:font-size-complex="11pt"/>
    </style:style>
    <style:style style:name="P307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08" style:family="paragraph" style:parent-style-name="Normal">
      <style:paragraph-properties fo:text-align="justify" fo:margin-bottom="0cm"/>
    </style:style>
    <style:style style:name="T308_1" style:family="text">
      <style:text-properties style:font-name="Arial" fo:font-size="11pt" style:font-name-asian="Arial" style:font-size-asian="11pt" style:font-name-complex="Arial" style:font-size-complex="11pt"/>
    </style:style>
    <style:style style:name="T308_2" style:family="text">
      <style:text-properties style:font-name="Arial" fo:font-size="11pt" style:font-name-asian="Arial" style:font-size-asian="11pt" style:font-name-complex="Arial" style:font-size-complex="11pt"/>
    </style:style>
    <style:style style:name="T308_3" style:family="text">
      <style:text-properties style:font-name="Arial" fo:font-size="11pt" style:font-name-asian="Arial" style:font-size-asian="11pt" style:font-name-complex="Arial" style:font-size-complex="11pt"/>
    </style:style>
    <style:style style:name="T308_4" style:family="text">
      <style:text-properties style:font-name="Arial" fo:font-size="11pt" style:font-name-asian="Arial" style:font-size-asian="11pt" style:font-name-complex="Arial" style:font-size-complex="11pt"/>
    </style:style>
    <style:style style:name="T308_5" style:family="text">
      <style:text-properties style:font-name="Arial" fo:font-size="11pt" style:font-name-asian="Arial" style:font-size-asian="11pt" style:font-name-complex="Arial" style:font-size-complex="11pt"/>
    </style:style>
    <style:style style:name="P309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10" style:family="paragraph" style:parent-style-name="Normal">
      <style:paragraph-properties fo:text-align="justify"/>
    </style:style>
    <style:style style:name="T310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11" style:family="paragraph" style:parent-style-name="Normal">
      <style:paragraph-properties fo:text-align="justify" fo:margin-top="0.423cm"/>
    </style:style>
    <style:style style:name="T311_1" style:family="text">
      <style:text-properties style:font-name="Arial" fo:font-size="11pt" style:font-name-asian="Arial" style:font-size-asian="11pt" style:font-name-complex="Arial" style:font-size-complex="11pt"/>
    </style:style>
    <style:style style:name="T311_2" style:family="text">
      <style:text-properties style:font-name="Arial" fo:font-size="11pt" style:font-name-asian="Arial" style:font-size-asian="11pt" style:font-name-complex="Arial" style:font-size-complex="11pt"/>
    </style:style>
    <style:style style:name="T311_3" style:family="text">
      <style:text-properties style:font-name="Arial" fo:font-size="11pt" style:font-name-asian="Arial" style:font-size-asian="11pt" style:font-name-complex="Arial" style:font-size-complex="11pt"/>
    </style:style>
    <style:style style:name="T311_4" style:family="text">
      <style:text-properties style:font-name="Arial" fo:font-size="11pt" style:font-name-asian="Arial" style:font-size-asian="11pt" style:font-name-complex="Arial" style:font-size-complex="11pt"/>
    </style:style>
    <style:style style:name="T311_5" style:family="text">
      <style:text-properties style:font-name="Arial" fo:font-size="11pt" style:font-name-asian="Arial" style:font-size-asian="11pt" style:font-name-complex="Arial" style:font-size-complex="11pt"/>
    </style:style>
    <style:style style:name="T311_6" style:family="text">
      <style:text-properties style:font-name="Arial" fo:font-size="11pt" style:font-name-asian="Arial" style:font-size-asian="11pt" style:font-name-complex="Arial" style:font-size-complex="11pt"/>
    </style:style>
    <style:style style:name="T311_7" style:family="text">
      <style:text-properties style:font-name="Arial" fo:font-size="11pt" style:font-name-asian="Arial" style:font-size-asian="11pt" style:font-name-complex="Arial" style:font-size-complex="11pt"/>
    </style:style>
    <style:style style:name="P312" style:family="paragraph" style:parent-style-name="Normal">
      <style:paragraph-properties fo:text-align="justify" fo:margin-top="0.423cm"/>
    </style:style>
    <style:style style:name="T312_1" style:family="text">
      <style:text-properties style:font-name="Arial" fo:font-size="11pt" style:font-name-asian="Arial" style:font-size-asian="11pt" style:font-name-complex="Arial" style:font-size-complex="11pt"/>
    </style:style>
    <style:style style:name="T312_2" style:family="text">
      <style:text-properties style:font-name="Arial" fo:font-size="11pt" style:font-name-asian="Arial" style:font-size-asian="11pt" style:font-name-complex="Arial" style:font-size-complex="11pt"/>
    </style:style>
    <style:style style:name="T312_3" style:family="text">
      <style:text-properties style:font-name="Arial" fo:font-size="11pt" style:font-name-asian="Arial" style:font-size-asian="11pt" style:font-name-complex="Arial" style:font-size-complex="11pt"/>
    </style:style>
    <style:style style:name="P313" style:family="paragraph" style:parent-style-name="Normal">
      <style:paragraph-properties fo:text-align="justify" fo:margin-top="0.423cm"/>
    </style:style>
    <style:style style:name="T313_1" style:family="text">
      <style:text-properties style:font-name="Arial" fo:font-size="11pt" style:font-name-asian="Arial" style:font-size-asian="11pt" style:font-name-complex="Arial" style:font-size-complex="11pt"/>
    </style:style>
    <style:style style:name="P314" style:family="paragraph" style:parent-style-name="Normal">
      <style:paragraph-properties fo:text-align="justify" fo:margin-top="0.423cm" fo:margin-bottom="0.423cm"/>
    </style:style>
    <style:style style:name="T314_1" style:family="text">
      <style:text-properties style:font-name="Arial" fo:font-size="11pt" style:font-name-asian="Arial" style:font-size-asian="11pt" style:font-name-complex="Arial" style:font-size-complex="11pt"/>
    </style:style>
    <style:style style:name="T314_2" style:family="text">
      <style:text-properties style:font-name="Arial" fo:font-size="11pt" style:font-name-asian="Arial" style:font-size-asian="11pt" style:font-name-complex="Arial" style:font-size-complex="11pt"/>
    </style:style>
    <style:style style:name="T314_3" style:family="text">
      <style:text-properties style:font-name="Arial" fo:font-size="11pt" style:font-name-asian="Arial" style:font-size-asian="11pt" style:font-name-complex="Arial" style:font-size-complex="11pt"/>
    </style:style>
    <style:style style:name="P315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Table8" style:family="table">
      <style:table-properties table:align="left" style:width="16.484cm" fo:margin-left="0cm"/>
    </style:style>
    <style:style style:name="Column41" style:family="table-column">
      <style:table-column-properties style:column-width="3.12cm"/>
    </style:style>
    <style:style style:name="Column42" style:family="table-column">
      <style:table-column-properties style:column-width="0.94cm"/>
    </style:style>
    <style:style style:name="Column43" style:family="table-column">
      <style:table-column-properties style:column-width="1.543cm"/>
    </style:style>
    <style:style style:name="Column44" style:family="table-column">
      <style:table-column-properties style:column-width="0.268cm"/>
    </style:style>
    <style:style style:name="Column45" style:family="table-column">
      <style:table-column-properties style:column-width="5.463cm"/>
    </style:style>
    <style:style style:name="Column46" style:family="table-column">
      <style:table-column-properties style:column-width="0.198cm"/>
    </style:style>
    <style:style style:name="Column47" style:family="table-column">
      <style:table-column-properties style:column-width="4.648cm"/>
    </style:style>
    <style:style style:name="Column48" style:family="table-column">
      <style:table-column-properties style:column-width="0.303cm"/>
    </style:style>
    <style:style style:name="Row39" style:family="table-row">
      <style:table-row-properties style:min-row-height="0.529cm"/>
    </style:style>
    <style:style style:name="Cell13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6" style:family="paragraph" style:parent-style-name="Normal">
      <style:paragraph-properties fo:text-align="justify" fo:line-height="100%" fo:margin-bottom="0cm"/>
    </style:style>
    <style:style style:name="T316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38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7" style:family="paragraph" style:parent-style-name="Normal">
      <style:paragraph-properties fo:text-align="justify" fo:line-height="100%" fo:margin-bottom="0cm"/>
    </style:style>
    <style:style style:name="T31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40" style:family="table-row">
      <style:table-row-properties style:min-row-height="0.529cm"/>
    </style:style>
    <style:style style:name="Cell13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8" style:family="paragraph" style:parent-style-name="Normal">
      <style:paragraph-properties fo:text-align="justify" fo:line-height="100%" fo:margin-bottom="0cm"/>
    </style:style>
    <style:style style:name="T318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40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319" style:family="paragraph" style:parent-style-name="Normal">
      <style:paragraph-properties fo:text-align="justify" fo:line-height="100%" fo:margin-bottom="0cm"/>
    </style:style>
    <style:style style:name="T319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319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41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320" style:family="paragraph" style:parent-style-name="Normal">
      <style:paragraph-properties fo:text-align="justify" fo:line-height="100%" fo:margin-bottom="0cm"/>
    </style:style>
    <style:style style:name="T320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42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321" style:family="paragraph" style:parent-style-name="Normal">
      <style:paragraph-properties fo:text-align="justify" fo:line-height="100%" fo:margin-bottom="0cm"/>
    </style:style>
    <style:style style:name="T321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T321_2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41" style:family="table-row">
      <style:table-row-properties style:min-row-height="0.529cm"/>
    </style:style>
    <style:style style:name="Cell143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2" style:family="paragraph" style:parent-style-name="Normal">
      <style:paragraph-properties fo:text-align="justify" fo:line-height="100%" fo:margin-bottom="0cm"/>
    </style:style>
    <style:style style:name="T322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44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323" style:family="paragraph" style:parent-style-name="Normal">
      <style:paragraph-properties fo:text-align="justify" fo:line-height="100%" fo:margin-bottom="0cm"/>
    </style:style>
    <style:style style:name="T323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4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4" style:family="paragraph" style:parent-style-name="Normal">
      <style:paragraph-properties fo:text-align="justify" fo:line-height="100%" fo:margin-bottom="0cm"/>
    </style:style>
    <style:style style:name="T324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4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5" style:family="paragraph" style:parent-style-name="Normal">
      <style:paragraph-properties fo:text-align="justify" fo:line-height="100%" fo:margin-bottom="0cm"/>
    </style:style>
    <style:style style:name="T325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42" style:family="table-row">
      <style:table-row-properties style:min-row-height="0.529cm"/>
    </style:style>
    <style:style style:name="Cell147" style:family="table-cell">
      <style:table-cell-properties style:vertical-align="middle" fo:border-top="#000000 0.035cm solid" fo:padding-left="0.19cm" fo:padding-right="0.19cm" fo:wrap-option="wrap"/>
    </style:style>
    <style:style style:name="P326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48" style:family="table-cell">
      <style:table-cell-properties style:vertical-align="middle" fo:padding-left="0.19cm" fo:padding-right="0.19cm" fo:wrap-option="wrap"/>
    </style:style>
    <style:style style:name="P327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49" style:family="table-cell">
      <style:table-cell-properties style:vertical-align="middle" fo:border-top="#000000 0.035cm solid" fo:padding-left="0.19cm" fo:padding-right="0.19cm" fo:wrap-option="wrap"/>
    </style:style>
    <style:style style:name="P328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50" style:family="table-cell">
      <style:table-cell-properties style:vertical-align="middle" fo:border-top="#000000 0.035cm solid" fo:padding-left="0.19cm" fo:padding-right="0.19cm" fo:wrap-option="wrap"/>
    </style:style>
    <style:style style:name="P329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51" style:family="table-cell">
      <style:table-cell-properties style:vertical-align="middle" fo:border-top="#000000 0.035cm solid" fo:padding-left="0.19cm" fo:padding-right="0.19cm" fo:wrap-option="wrap"/>
    </style:style>
    <style:style style:name="P330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43" style:family="table-row">
      <style:table-row-properties style:min-row-height="0.529cm"/>
    </style:style>
    <style:style style:name="Cell15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1" style:family="paragraph" style:parent-style-name="Normal">
      <style:paragraph-properties fo:text-align="justify" fo:line-height="100%" fo:margin-bottom="0cm"/>
    </style:style>
    <style:style style:name="T33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53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2" style:family="paragraph" style:parent-style-name="Normal">
      <style:paragraph-properties fo:text-align="justify" fo:line-height="100%" fo:margin-bottom="0cm"/>
    </style:style>
    <style:style style:name="T332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5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3" style:family="paragraph" style:parent-style-name="Normal">
      <style:paragraph-properties fo:text-align="justify" fo:line-height="100%" fo:margin-bottom="0cm"/>
    </style:style>
    <style:style style:name="T33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44" style:family="table-row">
      <style:table-row-properties style:min-row-height="0.529cm"/>
    </style:style>
    <style:style style:name="Cell15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5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fo:color="#000000" style:font-name="Arial" fo:font-size="10pt" style:font-name-asian="Arial" style:font-size-asian="10pt" style:font-name-complex="Arial" style:font-size-complex="10pt" fo:language="en" fo:language-asian="ja" fo:language-complex="ar" fo:country="US" fo:country-asian="JP" fo:country-complex="SA"/>
    </style:style>
    <style:style style:name="Cell15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336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336_3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Row45" style:family="table-row">
      <style:table-row-properties style:min-row-height="0.529cm"/>
    </style:style>
    <style:style style:name="Cell15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5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fo:color="#000000" style:font-name="Arial" fo:font-size="10pt" style:font-name-asian="Arial" style:font-size-asian="10pt" style:font-name-complex="Arial" style:font-size-complex="10pt" fo:language="en" fo:language-asian="ja" fo:language-complex="ar" fo:country="US" fo:country-asian="JP" fo:country-complex="SA"/>
    </style:style>
    <style:style style:name="T338_2" style:family="text">
      <style:text-properties fo:color="#000000" style:font-name="Arial" fo:font-size="10pt" style:font-name-asian="Arial" style:font-size-asian="10pt" style:font-name-complex="Arial" style:font-size-complex="10pt" fo:language="en" fo:language-asian="ja" fo:language-complex="ar" fo:country="US" fo:country-asian="JP" fo:country-complex="SA"/>
    </style:style>
    <style:style style:name="Cell16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339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339_3" style:family="text">
      <style:text-properties fo:color="#000000" style:font-name="Arial" fo:font-size="9.5pt" style:font-name-asian="Arial" style:font-size-asian="9.5pt" style:font-name-complex="Arial" style:font-size-complex="9.5pt" fo:language="en" fo:language-asian="ja" fo:language-complex="ar" fo:country="US" fo:country-asian="JP" fo:country-complex="SA"/>
    </style:style>
    <style:style style:name="P340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41" style:family="paragraph" style:parent-style-name="Normal">
      <style:paragraph-properties fo:text-align="justify" fo:margin-bottom="0cm"/>
    </style:style>
    <style:style style:name="T341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42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43" style:family="paragraph" style:parent-style-name="Normal">
      <style:paragraph-properties fo:text-align="justify"/>
    </style:style>
    <style:style style:name="T343_1" style:family="text">
      <style:text-properties style:font-name="Arial" fo:font-size="11pt" style:font-name-asian="Arial" style:font-size-asian="11pt" style:font-name-complex="Arial" style:font-size-complex="11pt"/>
    </style:style>
    <style:style style:name="T343_2" style:family="text">
      <style:text-properties style:font-name="Arial" fo:font-size="11pt" style:font-name-asian="Arial" style:font-size-asian="11pt" style:font-name-complex="Arial" style:font-size-complex="11pt"/>
    </style:style>
    <style:style style:name="T343_3" style:family="text">
      <style:text-properties style:font-name="Arial" fo:font-size="11pt" style:font-name-asian="Arial" style:font-size-asian="11pt" style:font-name-complex="Arial" style:font-size-complex="11pt"/>
    </style:style>
    <style:style style:name="T343_4" style:family="text">
      <style:text-properties style:font-name="Arial" fo:font-size="11pt" style:font-name-asian="Arial" style:font-size-asian="11pt" style:font-name-complex="Arial" style:font-size-complex="11pt"/>
    </style:style>
    <style:style style:name="T343_5" style:family="text">
      <style:text-properties style:font-name="Arial" fo:font-size="11pt" style:font-name-asian="Arial" style:font-size-asian="11pt" style:font-name-complex="Arial" style:font-size-complex="11pt"/>
    </style:style>
    <style:style style:name="P344" style:family="paragraph" style:parent-style-name="Normal">
      <style:paragraph-properties fo:text-align="justify" fo:margin-top="0.423cm"/>
    </style:style>
    <style:style style:name="T344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4_2" style:family="text">
      <style:text-properties style:font-name="Arial" fo:font-size="11pt" style:font-name-asian="Arial" style:font-size-asian="11pt" style:font-name-complex="Arial" style:font-size-complex="11pt"/>
    </style:style>
    <style:style style:name="T344_3" style:family="text">
      <style:text-properties style:font-name="Arial" fo:font-size="11pt" style:font-name-asian="Arial" style:font-size-asian="11pt" style:font-name-complex="Arial" style:font-size-complex="11pt"/>
    </style:style>
    <style:style style:name="T344_4" style:family="text">
      <style:text-properties style:font-name="Arial" fo:font-size="11pt" style:font-name-asian="Arial" style:font-size-asian="11pt" style:font-name-complex="Arial" style:font-size-complex="11pt"/>
    </style:style>
    <style:style style:name="T344_5" style:family="text">
      <style:text-properties style:font-name="Arial" fo:font-size="11pt" style:font-name-asian="Arial" style:font-size-asian="11pt" style:font-name-complex="Arial" style:font-size-complex="11pt"/>
    </style:style>
    <style:style style:name="T344_6" style:family="text">
      <style:text-properties style:font-name="Arial" fo:font-size="11pt" style:font-name-asian="Arial" style:font-size-asian="11pt" style:font-name-complex="Arial" style:font-size-complex="11pt"/>
    </style:style>
    <style:style style:name="T344_7" style:family="text">
      <style:text-properties style:font-name="Arial" fo:font-size="11pt" style:font-name-asian="Arial" style:font-size-asian="11pt" style:font-name-complex="Arial" style:font-size-complex="11pt"/>
    </style:style>
    <style:style style:name="T344_8" style:family="text">
      <style:text-properties style:font-name="Arial" fo:font-size="11pt" style:font-name-asian="Arial" style:font-size-asian="11pt" style:font-name-complex="Arial" style:font-size-complex="11pt"/>
    </style:style>
    <style:style style:name="T344_9" style:family="text">
      <style:text-properties style:font-name="Arial" fo:font-size="11pt" style:font-name-asian="Arial" style:font-size-asian="11pt" style:font-name-complex="Arial" style:font-size-complex="11pt"/>
    </style:style>
    <style:style style:name="T344_10" style:family="text">
      <style:text-properties style:font-name="Arial" fo:font-size="11pt" style:font-name-asian="Arial" style:font-size-asian="11pt" style:font-name-complex="Arial" style:font-size-complex="11pt"/>
    </style:style>
    <style:style style:name="T344_11" style:family="text">
      <style:text-properties style:font-name="Arial" fo:font-size="11pt" style:font-name-asian="Arial" style:font-size-asian="11pt" style:font-name-complex="Arial" style:font-size-complex="11pt"/>
    </style:style>
    <style:style style:name="T344_12" style:family="text">
      <style:text-properties style:font-name="Arial" fo:font-size="11pt" style:font-name-asian="Arial" style:font-size-asian="11pt" style:font-name-complex="Arial" style:font-size-complex="11pt"/>
    </style:style>
    <style:style style:name="T344_13" style:family="text">
      <style:text-properties style:font-name="Arial" fo:font-size="11pt" style:font-name-asian="Arial" style:font-size-asian="11pt" style:font-name-complex="Arial" style:font-size-complex="11pt"/>
    </style:style>
    <style:style style:name="T344_14" style:family="text">
      <style:text-properties style:font-name="Arial" fo:font-size="11pt" style:font-name-asian="Arial" style:font-size-asian="11pt" style:font-name-complex="Arial" style:font-size-complex="11pt"/>
    </style:style>
    <style:style style:name="T344_15" style:family="text">
      <style:text-properties style:font-name="Arial" fo:font-size="11pt" style:font-name-asian="Arial" style:font-size-asian="11pt" style:font-name-complex="Arial" style:font-size-complex="11pt"/>
    </style:style>
    <style:style style:name="P345" style:family="paragraph" style:parent-style-name="Normal">
      <style:paragraph-properties fo:text-align="justify" fo:margin-top="0.423cm" fo:margin-bottom="0.423cm"/>
    </style:style>
    <style:style style:name="T345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5_2" style:family="text">
      <style:text-properties style:font-name="Arial" fo:font-size="11pt" style:font-name-asian="Arial" style:font-size-asian="11pt" style:font-name-complex="Arial" style:font-size-complex="11pt"/>
    </style:style>
    <style:style style:name="T345_3" style:family="text">
      <style:text-properties style:font-name="Arial" fo:font-size="11pt" style:font-name-asian="Arial" style:font-size-asian="11pt" style:font-name-complex="Arial" style:font-size-complex="11pt"/>
    </style:style>
    <style:style style:name="T345_4" style:family="text">
      <style:text-properties style:font-name="Arial" fo:font-size="11pt" style:font-name-asian="Arial" style:font-size-asian="11pt" style:font-name-complex="Arial" style:font-size-complex="11pt"/>
    </style:style>
    <style:style style:name="P346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47" style:family="paragraph" style:parent-style-name="Normal">
      <style:paragraph-properties fo:text-align="justify" fo:margin-bottom="0cm"/>
    </style:style>
    <style:style style:name="T347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7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7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48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49" style:family="paragraph" style:parent-style-name="Normal">
      <style:paragraph-properties fo:text-align="justify" fo:margin-bottom="0cm"/>
    </style:style>
    <style:style style:name="T349_1" style:family="text">
      <style:text-properties style:font-name="Arial" fo:font-size="11pt" style:font-name-asian="Arial" style:font-size-asian="11pt" style:font-name-complex="Arial" style:font-size-complex="11pt"/>
    </style:style>
    <style:style style:name="T349_2" style:family="text">
      <style:text-properties style:font-name="Arial" fo:font-size="11pt" style:font-name-asian="Arial" style:font-size-asian="11pt" style:font-name-complex="Arial" style:font-size-complex="11pt"/>
    </style:style>
    <style:style style:name="T349_3" style:family="text">
      <style:text-properties style:font-name="Arial" fo:font-size="11pt" style:font-name-asian="Arial" style:font-size-asian="11pt" style:font-name-complex="Arial" style:font-size-complex="11pt"/>
    </style:style>
    <style:style style:name="T349_4" style:family="text">
      <style:text-properties style:font-name="Arial" fo:font-size="11pt" style:font-name-asian="Arial" style:font-size-asian="11pt" style:font-name-complex="Arial" style:font-size-complex="11pt"/>
    </style:style>
    <style:style style:name="T349_5" style:family="text">
      <style:text-properties style:font-name="Arial" fo:font-size="11pt" style:font-name-asian="Arial" style:font-size-asian="11pt" style:font-name-complex="Arial" style:font-size-complex="11pt"/>
    </style:style>
    <style:style style:name="T349_6" style:family="text">
      <style:text-properties style:font-name="Arial" fo:font-size="11pt" style:font-name-asian="Arial" style:font-size-asian="11pt" style:font-name-complex="Arial" style:font-size-complex="11pt"/>
    </style:style>
    <style:style style:name="T349_7" style:family="text">
      <style:text-properties style:font-name="Arial" fo:font-size="11pt" style:font-name-asian="Arial" style:font-size-asian="11pt" style:font-name-complex="Arial" style:font-size-complex="11pt"/>
    </style:style>
    <style:style style:name="T349_8" style:family="text">
      <style:text-properties style:font-name="Arial" fo:font-size="11pt" style:font-name-asian="Arial" style:font-size-asian="11pt" style:font-name-complex="Arial" style:font-size-complex="11pt"/>
    </style:style>
    <style:style style:name="T349_9" style:family="text">
      <style:text-properties style:font-name="Arial" fo:font-size="11pt" style:font-name-asian="Arial" style:font-size-asian="11pt" style:font-name-complex="Arial" style:font-size-complex="11pt"/>
    </style:style>
    <style:style style:name="T349_10" style:family="text">
      <style:text-properties style:font-name="Arial" fo:font-size="11pt" style:font-name-asian="Arial" style:font-size-asian="11pt" style:font-name-complex="Arial" style:font-size-complex="11pt"/>
    </style:style>
    <style:style style:name="T349_11" style:family="text">
      <style:text-properties style:font-name="Arial" fo:font-size="11pt" style:font-name-asian="Arial" style:font-size-asian="11pt" style:font-name-complex="Arial" style:font-size-complex="11pt"/>
    </style:style>
    <style:style style:name="T349_12" style:family="text">
      <style:text-properties style:font-name="Arial" fo:font-size="11pt" style:font-name-asian="Arial" style:font-size-asian="11pt" style:font-name-complex="Arial" style:font-size-complex="11pt"/>
    </style:style>
    <style:style style:name="P350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51" style:family="paragraph" style:parent-style-name="Normal">
      <style:paragraph-properties fo:text-align="justify"/>
    </style:style>
    <style:style style:name="T351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52" style:family="paragraph" style:parent-style-name="Normal">
      <style:paragraph-properties fo:text-align="justify" fo:margin-top="0.423cm"/>
    </style:style>
    <style:style style:name="T352_1" style:family="text">
      <style:text-properties style:font-name="Arial" fo:font-size="11pt" style:font-name-asian="Arial" style:font-size-asian="11pt" style:font-name-complex="Arial" style:font-size-complex="11pt"/>
    </style:style>
    <style:style style:name="T352_2" style:family="text">
      <style:text-properties style:font-name="Arial" fo:font-size="11pt" style:font-name-asian="Arial" style:font-size-asian="11pt" style:font-name-complex="Arial" style:font-size-complex="11pt"/>
    </style:style>
    <style:style style:name="T352_3" style:family="text">
      <style:text-properties style:font-name="Arial" fo:font-size="11pt" style:font-name-asian="Arial" style:font-size-asian="11pt" style:font-name-complex="Arial" style:font-size-complex="11pt"/>
    </style:style>
    <style:style style:name="P353" style:family="paragraph" style:parent-style-name="Normal">
      <style:paragraph-properties fo:text-align="justify" fo:margin-top="0.423cm"/>
    </style:style>
    <style:style style:name="T353_1" style:family="text">
      <style:text-properties style:font-name="Arial" fo:font-size="11pt" style:font-name-asian="Arial" style:font-size-asian="11pt" style:font-name-complex="Arial" style:font-size-complex="11pt"/>
    </style:style>
    <style:style style:name="T353_2" style:family="text">
      <style:text-properties style:font-name="Arial" fo:font-size="11pt" style:font-name-asian="Arial" style:font-size-asian="11pt" style:font-name-complex="Arial" style:font-size-complex="11pt"/>
    </style:style>
    <style:style style:name="T353_3" style:family="text">
      <style:text-properties style:font-name="Arial" fo:font-size="11pt" style:font-name-asian="Arial" style:font-size-asian="11pt" style:font-name-complex="Arial" style:font-size-complex="11pt"/>
    </style:style>
    <style:style style:name="T353_4" style:family="text">
      <style:text-properties style:font-name="Arial" fo:font-size="11pt" style:font-name-asian="Arial" style:font-size-asian="11pt" style:font-name-complex="Arial" style:font-size-complex="11pt"/>
    </style:style>
    <style:style style:name="T353_5" style:family="text">
      <style:text-properties style:font-name="Arial" fo:font-size="11pt" style:font-name-asian="Arial" style:font-size-asian="11pt" style:font-name-complex="Arial" style:font-size-complex="11pt"/>
    </style:style>
    <style:style style:name="T353_6" style:family="text">
      <style:text-properties style:font-name="Arial" fo:font-size="11pt" style:font-name-asian="Arial" style:font-size-asian="11pt" style:font-name-complex="Arial" style:font-size-complex="11pt"/>
    </style:style>
    <style:style style:name="T353_7" style:family="text">
      <style:text-properties style:font-name="Arial" fo:font-size="11pt" style:font-name-asian="Arial" style:font-size-asian="11pt" style:font-name-complex="Arial" style:font-size-complex="11pt"/>
    </style:style>
    <style:style style:name="T353_8" style:family="text">
      <style:text-properties style:font-name="Arial" fo:font-size="11pt" style:font-name-asian="Arial" style:font-size-asian="11pt" style:font-name-complex="Arial" style:font-size-complex="11pt"/>
    </style:style>
    <style:style style:name="T353_9" style:family="text">
      <style:text-properties style:font-name="Arial" fo:font-size="11pt" style:font-name-asian="Arial" style:font-size-asian="11pt" style:font-name-complex="Arial" style:font-size-complex="11pt"/>
    </style:style>
    <style:style style:name="T353_10" style:family="text">
      <style:text-properties style:font-name="Arial" fo:font-size="11pt" style:font-name-asian="Arial" style:font-size-asian="11pt" style:font-name-complex="Arial" style:font-size-complex="11pt"/>
    </style:style>
    <style:style style:name="T353_11" style:family="text">
      <style:text-properties style:font-name="Arial" fo:font-size="11pt" style:font-name-asian="Arial" style:font-size-asian="11pt" style:font-name-complex="Arial" style:font-size-complex="11pt"/>
    </style:style>
    <style:style style:name="P354" style:family="paragraph" style:parent-style-name="Normal">
      <style:paragraph-properties fo:text-align="justify" fo:margin-top="0.423cm" fo:margin-bottom="0.423cm"/>
    </style:style>
    <style:style style:name="T354_1" style:family="text">
      <style:text-properties style:font-name="Arial" fo:font-size="11pt" style:font-name-asian="Arial" style:font-size-asian="11pt" style:font-name-complex="Arial" style:font-size-complex="11pt"/>
    </style:style>
    <style:style style:name="Table9" style:family="table">
      <style:table-properties table:align="left" style:width="16.736cm" fo:margin-left="0cm"/>
    </style:style>
    <style:style style:name="Column49" style:family="table-column">
      <style:table-column-properties style:column-width="3.201cm"/>
    </style:style>
    <style:style style:name="Column50" style:family="table-column">
      <style:table-column-properties style:column-width="0.951cm"/>
    </style:style>
    <style:style style:name="Column51" style:family="table-column">
      <style:table-column-properties style:column-width="1.852cm"/>
    </style:style>
    <style:style style:name="Column52" style:family="table-column">
      <style:table-column-properties style:column-width="5.618cm"/>
    </style:style>
    <style:style style:name="Column53" style:family="table-column">
      <style:table-column-properties style:column-width="5.114cm"/>
    </style:style>
    <style:style style:name="Row46" style:family="table-row">
      <style:table-row-properties style:min-row-height="0.529cm"/>
    </style:style>
    <style:style style:name="Cell16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5" style:family="paragraph" style:parent-style-name="Normal">
      <style:paragraph-properties fo:text-align="justify" fo:line-height="100%" fo:margin-bottom="0cm"/>
    </style:style>
    <style:style style:name="T355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6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6" style:family="paragraph" style:parent-style-name="Normal">
      <style:paragraph-properties fo:text-align="justify" fo:line-height="100%" fo:margin-bottom="0cm"/>
    </style:style>
    <style:style style:name="T356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Row47" style:family="table-row">
      <style:table-row-properties style:min-row-height="0.529cm"/>
    </style:style>
    <style:style style:name="Cell163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7" style:family="paragraph" style:parent-style-name="Normal">
      <style:paragraph-properties fo:text-align="justify" fo:line-height="100%" fo:margin-bottom="0cm"/>
    </style:style>
    <style:style style:name="T35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64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358" style:family="paragraph" style:parent-style-name="Normal">
      <style:paragraph-properties fo:text-align="justify" fo:line-height="100%" fo:margin-bottom="0cm"/>
    </style:style>
    <style:style style:name="T358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358_2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65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359" style:family="paragraph" style:parent-style-name="Normal">
      <style:paragraph-properties fo:text-align="justify" fo:line-height="100%" fo:margin-bottom="0cm"/>
    </style:style>
    <style:style style:name="T359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66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360" style:family="paragraph" style:parent-style-name="Normal">
      <style:paragraph-properties fo:text-align="justify" fo:line-height="100%" fo:margin-bottom="0cm"/>
    </style:style>
    <style:style style:name="T360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48" style:family="table-row">
      <style:table-row-properties style:min-row-height="0.529cm"/>
    </style:style>
    <style:style style:name="Cell16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1" style:family="paragraph" style:parent-style-name="Normal">
      <style:paragraph-properties fo:text-align="justify" fo:line-height="100%" fo:margin-bottom="0cm"/>
    </style:style>
    <style:style style:name="T36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68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362" style:family="paragraph" style:parent-style-name="Normal">
      <style:paragraph-properties fo:text-align="justify" fo:line-height="100%" fo:margin-bottom="0cm"/>
    </style:style>
    <style:style style:name="T362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6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3" style:family="paragraph" style:parent-style-name="Normal">
      <style:paragraph-properties fo:text-align="justify" fo:line-height="100%" fo:margin-bottom="0cm"/>
    </style:style>
    <style:style style:name="T36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7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4" style:family="paragraph" style:parent-style-name="Normal">
      <style:paragraph-properties fo:text-align="justify" fo:line-height="100%" fo:margin-bottom="0cm"/>
    </style:style>
    <style:style style:name="T364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365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able10" style:family="table">
      <style:table-properties table:align="left" style:width="16.734cm" fo:margin-left="0cm"/>
    </style:style>
    <style:style style:name="Column54" style:family="table-column">
      <style:table-column-properties style:column-width="5.006cm" style:use-optimal-column-width="false"/>
    </style:style>
    <style:style style:name="Column55" style:family="table-column">
      <style:table-column-properties style:column-width="5.027cm" style:use-optimal-column-width="false"/>
    </style:style>
    <style:style style:name="Column56" style:family="table-column">
      <style:table-column-properties style:column-width="6.701cm" style:use-optimal-column-width="false"/>
    </style:style>
    <style:style style:name="Row49" style:family="table-row">
      <style:table-row-properties style:min-row-height="0.529cm" style:use-optimal-row-height="false"/>
    </style:style>
    <style:style style:name="Cell171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6" style:family="paragraph" style:parent-style-name="Normal">
      <style:paragraph-properties fo:text-align="justify" fo:line-height="100%" fo:margin-bottom="0cm"/>
    </style:style>
    <style:style style:name="T366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72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7" style:family="paragraph" style:parent-style-name="Normal">
      <style:paragraph-properties fo:text-align="justify" fo:line-height="100%" fo:margin-bottom="0cm"/>
    </style:style>
    <style:style style:name="T367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Cell173" style:family="table-cell">
      <style:table-cell-properties fo:background-color="#d9e2f3"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8" style:family="paragraph" style:parent-style-name="Normal">
      <style:paragraph-properties fo:text-align="justify" fo:line-height="100%" fo:margin-bottom="0cm"/>
    </style:style>
    <style:style style:name="T368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 fo:font-weight="bold" style:font-weight-asian="bold" style:font-weight-complex="bold"/>
    </style:style>
    <style:style style:name="Row50" style:family="table-row">
      <style:table-row-properties style:min-row-height="0.529cm" style:use-optimal-row-height="false"/>
    </style:style>
    <style:style style:name="Cell174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75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370_2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T370_3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76" style:family="table-cell">
      <style:table-cell-properties style:vertical-align="top" fo:border-top="#000000 0.026cm solid" fo:border-bottom="#000000 0.026cm solid" fo:padding-left="0.185cm" fo:border-left="#000000 0.026cm solid" fo:padding-right="0.185cm" fo:border-right="#000000 0.026cm solid" fo:wrap-option="wrap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372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73" style:family="paragraph" style:parent-style-name="Normal">
      <style:paragraph-properties fo:text-align="justify" fo:margin-bottom="0cm"/>
    </style:style>
    <style:style style:name="T373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74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75" style:family="paragraph" style:parent-style-name="Normal">
      <style:paragraph-properties fo:text-align="justify" fo:margin-top="0.423cm"/>
    </style:style>
    <style:style style:name="T375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5_2" style:family="text">
      <style:text-properties style:font-name="Arial" fo:font-size="11pt" style:font-name-asian="Arial" style:font-size-asian="11pt" style:font-name-complex="Arial" style:font-size-complex="11pt"/>
    </style:style>
    <style:style style:name="T375_3" style:family="text">
      <style:text-properties style:font-name="Arial" fo:font-size="11pt" style:font-name-asian="Arial" style:font-size-asian="11pt" style:font-name-complex="Arial" style:font-size-complex="11pt"/>
    </style:style>
    <style:style style:name="T375_4" style:family="text">
      <style:text-properties style:font-name="Arial" fo:font-size="11pt" style:font-name-asian="Arial" style:font-size-asian="11pt" style:font-name-complex="Arial" style:font-size-complex="11pt"/>
    </style:style>
    <style:style style:name="T375_5" style:family="text">
      <style:text-properties style:font-name="Arial" fo:font-size="11pt" style:font-name-asian="Arial" style:font-size-asian="11pt" style:font-name-complex="Arial" style:font-size-complex="11pt"/>
    </style:style>
    <style:style style:name="T375_6" style:family="text">
      <style:text-properties style:font-name="Arial" fo:font-size="11pt" style:font-name-asian="Arial" style:font-size-asian="11pt" style:font-name-complex="Arial" style:font-size-complex="11pt"/>
    </style:style>
    <style:style style:name="T375_7" style:family="text">
      <style:text-properties style:font-name="Arial" fo:font-size="11pt" style:font-name-asian="Arial" style:font-size-asian="11pt" style:font-name-complex="Arial" style:font-size-complex="11pt"/>
    </style:style>
    <style:style style:name="T375_8" style:family="text">
      <style:text-properties style:font-name="Arial" fo:font-size="11pt" style:font-name-asian="Arial" style:font-size-asian="11pt" style:font-name-complex="Arial" style:font-size-complex="11pt"/>
    </style:style>
    <style:style style:name="P376" style:family="paragraph" style:parent-style-name="Normal">
      <style:paragraph-properties fo:text-align="justify" fo:margin-top="0.423cm"/>
    </style:style>
    <style:style style:name="T376_1" style:family="text">
      <style:text-properties style:font-name="Arial" fo:font-size="11pt" style:font-name-asian="Arial" style:font-size-asian="11pt" style:font-name-complex="Arial" style:font-size-complex="11pt"/>
    </style:style>
    <style:style style:name="T376_2" style:family="text">
      <style:text-properties style:font-name="Arial" fo:font-size="11pt" style:font-name-asian="Arial" style:font-size-asian="11pt" style:font-name-complex="Arial" style:font-size-complex="11pt"/>
    </style:style>
    <style:style style:name="T376_3" style:family="text">
      <style:text-properties style:font-name="Arial" fo:font-size="11pt" style:font-name-asian="Arial" style:font-size-asian="11pt" style:font-name-complex="Arial" style:font-size-complex="11pt"/>
    </style:style>
    <style:style style:name="T376_4" style:family="text">
      <style:text-properties style:font-name="Arial" fo:font-size="11pt" style:font-name-asian="Arial" style:font-size-asian="11pt" style:font-name-complex="Arial" style:font-size-complex="11pt"/>
    </style:style>
    <style:style style:name="T376_5" style:family="text">
      <style:text-properties style:font-name="Arial" fo:font-size="11pt" style:font-name-asian="Arial" style:font-size-asian="11pt" style:font-name-complex="Arial" style:font-size-complex="11pt"/>
    </style:style>
    <style:style style:name="T376_6" style:family="text">
      <style:text-properties style:font-name="Arial" fo:font-size="11pt" style:font-name-asian="Arial" style:font-size-asian="11pt" style:font-name-complex="Arial" style:font-size-complex="11pt"/>
    </style:style>
    <style:style style:name="T376_7" style:family="text">
      <style:text-properties style:font-name="Arial" fo:font-size="11pt" style:font-name-asian="Arial" style:font-size-asian="11pt" style:font-name-complex="Arial" style:font-size-complex="11pt"/>
    </style:style>
    <style:style style:name="T376_8" style:family="text">
      <style:text-properties style:font-name="Arial" fo:font-size="11pt" style:font-name-asian="Arial" style:font-size-asian="11pt" style:font-name-complex="Arial" style:font-size-complex="11pt"/>
    </style:style>
    <style:style style:name="T376_9" style:family="text">
      <style:text-properties style:font-name="Arial" fo:font-size="11pt" style:font-name-asian="Arial" style:font-size-asian="11pt" style:font-name-complex="Arial" style:font-size-complex="11pt"/>
    </style:style>
    <style:style style:name="P377" style:family="paragraph" style:parent-style-name="Normal">
      <style:paragraph-properties fo:text-align="justify" fo:margin-top="0.423cm" fo:margin-bottom="0.423cm"/>
    </style:style>
    <style:style style:name="T377_1" style:family="text">
      <style:text-properties style:font-name="Arial" fo:font-size="11pt" style:font-name-asian="Arial" style:font-size-asian="11pt" style:font-name-complex="Arial" style:font-size-complex="11pt"/>
    </style:style>
    <style:style style:name="T377_2" style:family="text">
      <style:text-properties style:font-name="Arial" fo:font-size="11pt" style:font-name-asian="Arial" style:font-size-asian="11pt" style:font-name-complex="Arial" style:font-size-complex="11pt"/>
    </style:style>
    <style:style style:name="T377_3" style:family="text">
      <style:text-properties style:font-name="Arial" fo:font-size="11pt" style:font-name-asian="Arial" style:font-size-asian="11pt" style:font-name-complex="Arial" style:font-size-complex="11pt"/>
    </style:style>
    <style:style style:name="P378" style:family="paragraph" style:parent-style-name="Normal">
      <style:paragraph-properties fo:text-align="justify" fo:margin-bottom="0cm"/>
    </style:style>
    <style:style style:name="T378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8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78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79" style:family="paragraph" style:parent-style-name="Normal">
      <style:paragraph-properties fo:text-align="justify" fo:margin-bottom="0cm"/>
    </style:style>
    <style:style style:name="T379_1" style:family="text">
      <style:text-properties style:font-name="Arial" fo:font-size="11pt" style:font-name-asian="Arial" style:font-size-asian="11pt" style:font-name-complex="Arial" style:font-size-complex="11pt"/>
    </style:style>
    <style:style style:name="T379_2" style:family="text">
      <style:text-properties style:font-name="Arial" fo:font-size="11pt" style:font-name-asian="Arial" style:font-size-asian="11pt" style:font-name-complex="Arial" style:font-size-complex="11pt"/>
    </style:style>
    <style:style style:name="P380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81" style:family="paragraph" style:parent-style-name="Normal">
      <style:paragraph-properties fo:text-align="justify"/>
    </style:style>
    <style:style style:name="T381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2" style:family="paragraph" style:parent-style-name="Normal">
      <style:paragraph-properties fo:text-align="justify" fo:margin-top="0.423cm"/>
    </style:style>
    <style:style style:name="T382_1" style:family="text">
      <style:text-properties style:font-name="Arial" fo:font-size="11pt" style:font-name-asian="Arial" style:font-size-asian="11pt" style:font-name-complex="Arial" style:font-size-complex="11pt"/>
    </style:style>
    <style:style style:name="T382_2" style:family="text">
      <style:text-properties style:font-name="Arial" fo:font-size="11pt" style:font-name-asian="Arial" style:font-size-asian="11pt" style:font-name-complex="Arial" style:font-size-complex="11pt"/>
    </style:style>
    <style:style style:name="T382_3" style:family="text">
      <style:text-properties style:font-name="Arial" fo:font-size="11pt" style:font-name-asian="Arial" style:font-size-asian="11pt" style:font-name-complex="Arial" style:font-size-complex="11pt"/>
    </style:style>
    <style:style style:name="T382_4" style:family="text">
      <style:text-properties style:font-name="Arial" fo:font-size="11pt" style:font-name-asian="Arial" style:font-size-asian="11pt" style:font-name-complex="Arial" style:font-size-complex="11pt"/>
    </style:style>
    <style:style style:name="T382_5" style:family="text">
      <style:text-properties style:font-name="Arial" fo:font-size="11pt" style:font-name-asian="Arial" style:font-size-asian="11pt" style:font-name-complex="Arial" style:font-size-complex="11pt"/>
    </style:style>
    <style:style style:name="T382_6" style:family="text">
      <style:text-properties style:font-name="Arial" fo:font-size="11pt" style:font-name-asian="Arial" style:font-size-asian="11pt" style:font-name-complex="Arial" style:font-size-complex="11pt"/>
    </style:style>
    <style:style style:name="T382_7" style:family="text">
      <style:text-properties style:font-name="Arial" fo:font-size="11pt" style:font-name-asian="Arial" style:font-size-asian="11pt" style:font-name-complex="Arial" style:font-size-complex="11pt"/>
    </style:style>
    <style:style style:name="P383" style:family="paragraph" style:parent-style-name="Normal">
      <style:paragraph-properties fo:text-align="justify" fo:margin-top="0.423cm" fo:margin-bottom="0.423cm"/>
    </style:style>
    <style:style style:name="T383_1" style:family="text">
      <style:text-properties style:font-name="Arial" fo:font-size="11pt" style:font-name-asian="Arial" style:font-size-asian="11pt" style:font-name-complex="Arial" style:font-size-complex="11pt"/>
    </style:style>
    <style:style style:name="T383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3_3" style:family="text">
      <style:text-properties style:font-name="Arial" fo:font-size="11pt" style:font-name-asian="Arial" style:font-size-asian="11pt" style:font-name-complex="Arial" style:font-size-complex="11pt"/>
    </style:style>
    <style:style style:name="T383_4" style:family="text">
      <style:text-properties style:font-name="Arial" fo:font-size="11pt" style:font-name-asian="Arial" style:font-size-asian="11pt" style:font-name-complex="Arial" style:font-size-complex="11pt"/>
    </style:style>
    <style:style style:name="T383_5" style:family="text">
      <style:text-properties style:font-name="Arial" fo:font-size="11pt" style:font-name-asian="Arial" style:font-size-asian="11pt" style:font-name-complex="Arial" style:font-size-complex="11pt"/>
    </style:style>
    <style:style style:name="P384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85" style:family="paragraph" style:parent-style-name="Normal">
      <style:paragraph-properties fo:text-align="justify"/>
    </style:style>
    <style:style style:name="T385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6" style:family="paragraph" style:parent-style-name="Normal">
      <style:paragraph-properties fo:text-align="justify" fo:margin-top="0.423cm" fo:margin-bottom="0.423cm"/>
    </style:style>
    <style:style style:name="T386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7" style:family="paragraph" style:parent-style-name="Normal">
      <style:paragraph-properties fo:text-align="justify" fo:margin-bottom="0cm"/>
    </style:style>
    <style:style style:name="T387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1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1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1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1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7_1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388" style:family="paragraph" style:parent-style-name="List_20_Paragraph">
      <style:paragraph-properties fo:text-align="justify" fo:margin-bottom="0cm"/>
      <style:text-properties fo:color="#000000" style:font-name="Arial" fo:font-size="11pt" style:font-name-asian="Arial" style:font-size-asian="11pt" style:font-name-complex="Arial" style:font-size-complex="11pt"/>
    </style:style>
    <style:style style:name="T388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8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8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389" style:family="paragraph" style:parent-style-name="List_20_Paragraph">
      <style:paragraph-properties fo:text-align="justify" fo:margin-bottom="0cm"/>
      <style:text-properties fo:color="#000000" style:font-name="Arial" fo:font-size="11pt" style:font-name-asian="Arial" style:font-size-asian="11pt" style:font-name-complex="Arial" style:font-size-complex="11pt"/>
    </style:style>
    <style:style style:name="T389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9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9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9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9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89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390" style:family="paragraph" style:parent-style-name="List_20_Paragraph">
      <style:paragraph-properties fo:text-align="justify" fo:margin-bottom="0cm"/>
      <style:text-properties fo:color="#000000" style:font-name="Arial" fo:font-size="11pt" style:font-name-asian="Arial" style:font-size-asian="11pt" style:font-name-complex="Arial" style:font-size-complex="11pt"/>
    </style:style>
    <style:style style:name="T390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0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0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0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0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391" style:family="paragraph" style:parent-style-name="Normal">
      <style:paragraph-properties fo:text-align="justify" fo:margin-bottom="0cm" fo:margin-left="1.27cm"/>
      <style:text-properties fo:color="#000000" style:font-name="Arial" fo:font-size="11pt" style:font-name-asian="Arial" style:font-size-asian="11pt" style:font-name-complex="Arial" style:font-size-complex="11pt"/>
    </style:style>
    <style:style style:name="P392" style:family="paragraph" style:parent-style-name="Normal">
      <style:paragraph-properties fo:text-align="justify" fo:margin-bottom="0cm"/>
    </style:style>
    <style:style style:name="T392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2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2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2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2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2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2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2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393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94" style:family="paragraph" style:parent-style-name="Normal">
      <style:paragraph-properties fo:text-align="justify" fo:line-height="107%"/>
    </style:style>
    <style:style style:name="T394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95" style:family="paragraph" style:parent-style-name="Normal">
      <style:paragraph-properties fo:text-align="justify" fo:margin-bottom="0cm"/>
    </style:style>
    <style:style style:name="T395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5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1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1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1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1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5_1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396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397" style:family="paragraph" style:parent-style-name="Normal">
      <style:paragraph-properties fo:text-align="justify" fo:margin-bottom="0cm"/>
    </style:style>
    <style:style style:name="T397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7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1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1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1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1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1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1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1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1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7_1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398" style:family="paragraph" style:parent-style-name="Normal">
      <style:paragraph-properties fo:text-align="justify" fo:margin-bottom="0cm"/>
      <style:text-properties fo:color="#000000" style:font-name="Arial" fo:font-size="11pt" style:font-name-asian="Arial" style:font-size-asian="11pt" style:font-name-complex="Arial" style:font-size-complex="11pt"/>
    </style:style>
    <style:style style:name="P399" style:family="paragraph" style:parent-style-name="Normal">
      <style:paragraph-properties fo:text-align="justify" fo:margin-bottom="0cm"/>
    </style:style>
    <style:style style:name="T399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9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9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9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9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9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399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400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401" style:family="paragraph" style:parent-style-name="Normal">
      <style:paragraph-properties fo:text-align="justify" fo:margin-bottom="0cm"/>
    </style:style>
    <style:style style:name="T401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01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1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1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1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1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1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1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1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1_1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1_11" style:family="text">
      <style:text-properties style:font-name="Arial" fo:font-size="11pt" style:font-name-asian="Arial" style:font-size-asian="11pt" style:font-name-complex="Arial" style:font-size-complex="11pt"/>
    </style:style>
    <style:style style:name="P402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03" style:family="paragraph" style:parent-style-name="Normal">
      <style:paragraph-properties fo:text-align="justify" fo:margin-bottom="0cm"/>
    </style:style>
    <style:style style:name="T403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03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03_3" style:family="text">
      <style:text-properties style:font-name="Arial" fo:font-size="11pt" style:font-name-asian="Arial" style:font-size-asian="11pt" style:font-name-complex="Arial" style:font-size-complex="11pt"/>
    </style:style>
    <style:style style:name="T403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1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2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2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2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03_23" style:family="text"/>
    <style:style style:name="P404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405" style:family="paragraph" style:parent-style-name="Normal">
      <style:paragraph-properties fo:text-align="justify" fo:line-height="107%"/>
    </style:style>
    <style:style style:name="T405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05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05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06" style:family="paragraph" style:parent-style-name="Normal">
      <style:paragraph-properties fo:text-align="justify" fo:line-height="107%"/>
    </style:style>
    <style:style style:name="T406_1" style:family="text">
      <style:text-properties style:font-name="Arial" fo:font-size="11pt" style:font-name-asian="Arial" style:font-size-asian="11pt" style:font-name-complex="Arial" style:font-size-complex="11pt"/>
    </style:style>
    <style:style style:name="T406_2" style:family="text">
      <style:text-properties style:font-name="Arial" fo:font-size="11pt" style:font-name-asian="Arial" style:font-size-asian="11pt" style:font-name-complex="Arial" style:font-size-complex="11pt"/>
    </style:style>
    <style:style style:name="T406_3" style:family="text">
      <style:text-properties style:font-name="Arial" fo:font-size="11pt" style:font-name-asian="Arial" style:font-size-asian="11pt" style:font-name-complex="Arial" style:font-size-complex="11pt"/>
    </style:style>
    <style:style style:name="T406_4" style:family="text">
      <style:text-properties style:font-name="Arial" fo:font-size="11pt" style:font-name-asian="Arial" style:font-size-asian="11pt" style:font-name-complex="Arial" style:font-size-complex="11pt"/>
    </style:style>
    <style:style style:name="T406_5" style:family="text">
      <style:text-properties style:font-name="Arial" fo:font-size="11pt" style:font-name-asian="Arial" style:font-size-asian="11pt" style:font-name-complex="Arial" style:font-size-complex="11pt"/>
    </style:style>
    <style:style style:name="T406_6" style:family="text">
      <style:text-properties style:font-name="Arial" fo:font-size="11pt" style:font-name-asian="Arial" style:font-size-asian="11pt" style:font-name-complex="Arial" style:font-size-complex="11pt"/>
    </style:style>
    <style:style style:name="T406_7" style:family="text">
      <style:text-properties style:font-name="Arial" fo:font-size="11pt" style:font-name-asian="Arial" style:font-size-asian="11pt" style:font-name-complex="Arial" style:font-size-complex="11pt"/>
    </style:style>
    <style:style style:name="T406_8" style:family="text">
      <style:text-properties style:font-name="Arial" fo:font-size="11pt" style:font-name-asian="Arial" style:font-size-asian="11pt" style:font-name-complex="Arial" style:font-size-complex="11pt"/>
    </style:style>
    <style:style style:name="T406_9" style:family="text">
      <style:text-properties style:font-name="Arial" fo:font-size="11pt" style:font-name-asian="Arial" style:font-size-asian="11pt" style:font-name-complex="Arial" style:font-size-complex="11pt"/>
    </style:style>
    <style:style style:name="T406_10" style:family="text">
      <style:text-properties style:font-name="Arial" fo:font-size="11pt" style:font-name-asian="Arial" style:font-size-asian="11pt" style:font-name-complex="Arial" style:font-size-complex="11pt"/>
    </style:style>
    <style:style style:name="T406_11" style:family="text">
      <style:text-properties style:font-name="Arial" fo:font-size="11pt" style:font-name-asian="Arial" style:font-size-asian="11pt" style:font-name-complex="Arial" style:font-size-complex="11pt"/>
    </style:style>
    <style:style style:name="T406_12" style:family="text">
      <style:text-properties style:font-name="Arial" fo:font-size="11pt" style:font-name-asian="Arial" style:font-size-asian="11pt" style:font-name-complex="Arial" style:font-size-complex="11pt"/>
    </style:style>
    <style:style style:name="T406_13" style:family="text">
      <style:text-properties style:font-name="Arial" fo:font-size="11pt" style:font-name-asian="Arial" style:font-size-asian="11pt" style:font-name-complex="Arial" style:font-size-complex="11pt"/>
    </style:style>
    <style:style style:name="P407" style:family="paragraph" style:parent-style-name="Normal">
      <style:paragraph-properties fo:text-align="justify" fo:line-height="107%"/>
    </style:style>
    <style:style style:name="T407_1" style:family="text">
      <style:text-properties style:font-name="Arial" fo:font-size="11pt" style:font-name-asian="Arial" style:font-size-asian="11pt" style:font-name-complex="Arial" style:font-size-complex="11pt"/>
    </style:style>
    <style:style style:name="T407_2" style:family="text">
      <style:text-properties style:font-name="Arial" fo:font-size="11pt" style:font-name-asian="Arial" style:font-size-asian="11pt" style:font-name-complex="Arial" style:font-size-complex="11pt"/>
    </style:style>
    <style:style style:name="T407_3" style:family="text">
      <style:text-properties style:font-name="Arial" fo:font-size="11pt" style:font-name-asian="Arial" style:font-size-asian="11pt" style:font-name-complex="Arial" style:font-size-complex="11pt"/>
    </style:style>
    <style:style style:name="T407_4" style:family="text">
      <style:text-properties style:font-name="Arial" fo:font-size="11pt" style:font-name-asian="Arial" style:font-size-asian="11pt" style:font-name-complex="Arial" style:font-size-complex="11pt"/>
    </style:style>
    <style:style style:name="T407_5" style:family="text">
      <style:text-properties style:font-name="Arial" fo:font-size="11pt" style:font-name-asian="Arial" style:font-size-asian="11pt" style:font-name-complex="Arial" style:font-size-complex="11pt"/>
    </style:style>
    <style:style style:name="T407_6" style:family="text">
      <style:text-properties style:font-name="Arial" fo:font-size="11pt" style:font-name-asian="Arial" style:font-size-asian="11pt" style:font-name-complex="Arial" style:font-size-complex="11pt"/>
    </style:style>
    <style:style style:name="T407_7" style:family="text">
      <style:text-properties style:font-name="Arial" fo:font-size="11pt" style:font-name-asian="Arial" style:font-size-asian="11pt" style:font-name-complex="Arial" style:font-size-complex="11pt"/>
    </style:style>
    <style:style style:name="P408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09" style:family="paragraph" style:parent-style-name="Normal">
      <style:paragraph-properties fo:text-align="justify" fo:margin-bottom="0cm"/>
    </style:style>
    <style:style style:name="T409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10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11" style:family="paragraph" style:parent-style-name="Normal">
      <style:paragraph-properties fo:text-align="justify" fo:margin-bottom="0cm"/>
    </style:style>
    <style:style style:name="T411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412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413" style:family="paragraph" style:parent-style-name="Normal">
      <style:paragraph-properties fo:text-align="justify" fo:margin-bottom="0cm"/>
    </style:style>
    <style:style style:name="T413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14" style:family="paragraph" style:parent-style-name="Normal">
      <style:paragraph-properties fo:text-align="justify" fo:margin-bottom="0cm"/>
    </style:style>
    <style:style style:name="T414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14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14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14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14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14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14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14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14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415" style:family="paragraph" style:parent-style-name="Normal">
      <style:paragraph-properties fo:text-align="justify" fo:margin-bottom="0cm"/>
      <style:text-properties fo:color="#000000" style:font-name="Arial" fo:font-size="11pt" style:font-name-asian="Arial" style:font-size-asian="11pt" style:font-name-complex="Arial" style:font-size-complex="11pt"/>
    </style:style>
    <style:style style:name="P416" style:family="paragraph" style:parent-style-name="Normal">
      <style:paragraph-properties fo:text-align="justify" fo:margin-bottom="0cm"/>
    </style:style>
    <style:style style:name="T416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16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16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16_4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16_5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17" style:family="paragraph" style:parent-style-name="Normal">
      <style:paragraph-properties fo:text-align="justify" fo:margin-bottom="0cm"/>
    </style:style>
    <style:style style:name="T417_1" style:family="text">
      <style:text-properties style:font-name="Arial" fo:font-size="11pt" style:font-name-asian="Arial" style:font-size-asian="11pt" style:font-name-complex="Arial" style:font-size-complex="11pt" fo:language="en" fo:country="IN" style:text-underline-style="solid" style:text-underline-color="font-color"/>
    </style:style>
    <style:style style:name="P418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419" style:family="paragraph" style:parent-style-name="Normal">
      <style:paragraph-properties fo:text-align="justify" fo:margin-bottom="0cm"/>
    </style:style>
    <style:style style:name="T419_1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19_2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19_3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19_4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19_5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19_6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19_7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420" style:family="paragraph" style:parent-style-name="List_20_Paragraph">
      <style:paragraph-properties fo:text-align="justify" fo:margin-bottom="0cm"/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20_1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20_2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20_3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421" style:family="paragraph" style:parent-style-name="List_20_Paragraph">
      <style:paragraph-properties fo:text-align="justify" fo:margin-bottom="0cm"/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21_1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422" style:family="paragraph" style:parent-style-name="List_20_Paragraph">
      <style:paragraph-properties fo:text-align="justify" fo:margin-bottom="0cm"/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22_1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423" style:family="paragraph" style:parent-style-name="Normal">
      <style:paragraph-properties fo:text-align="justify" fo:margin-bottom="0cm"/>
    </style:style>
    <style:style style:name="T423_1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424" style:family="paragraph" style:parent-style-name="Normal">
      <style:paragraph-properties fo:text-align="justify" fo:margin-bottom="0cm"/>
    </style:style>
    <style:style style:name="T424_1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24_2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T424_3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425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language="en" fo:country="IN"/>
    </style:style>
    <style:style style:name="P426" style:family="paragraph" style:parent-style-name="Normal">
      <style:paragraph-properties fo:text-align="justify" fo:margin-bottom="0cm"/>
    </style:style>
    <style:style style:name="T426_1" style:family="text">
      <style:text-properties style:font-name="Arial" fo:font-size="11pt" style:font-name-asian="Arial" style:font-size-asian="11pt" style:font-name-complex="Arial" style:font-size-complex="11pt" fo:language="en" fo:country="IN" style:text-underline-style="solid" style:text-underline-color="font-color"/>
    </style:style>
    <style:style style:name="P427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language="en" fo:country="IN" style:text-underline-style="solid" style:text-underline-color="font-color"/>
    </style:style>
    <style:style style:name="P428" style:family="paragraph" style:parent-style-name="Normal">
      <style:paragraph-properties fo:text-align="justify" fo:margin-bottom="0cm"/>
    </style:style>
    <style:style style:name="T428_1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429" style:family="paragraph" style:parent-style-name="Normal">
      <style:paragraph-properties fo:text-align="justify" fo:margin-bottom="0cm"/>
    </style:style>
    <style:style style:name="T429_1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430" style:family="paragraph" style:parent-style-name="Normal">
      <style:paragraph-properties fo:text-align="justify" fo:margin-bottom="0cm"/>
    </style:style>
    <style:style style:name="T430_1" style:family="text">
      <style:text-properties fo:color="#000000" style:font-name="Arial" fo:font-size="11pt" style:font-name-asian="Arial" style:font-size-asian="11pt" style:font-name-complex="Arial" style:font-size-complex="11pt" fo:language="en" fo:country="IN"/>
    </style:style>
    <style:style style:name="P431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P432" style:family="paragraph" style:parent-style-name="Normal">
      <style:paragraph-properties fo:text-align="justify" fo:margin-bottom="0cm"/>
    </style:style>
    <style:style style:name="T432_1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T432_2" style:family="text">
      <style:text-properties style:font-name="Arial" fo:font-size="11pt" style:font-name-asian="Arial" style:font-size-asian="11pt" style:font-name-complex="Arial" style:font-size-complex="11pt" fo:language="en" fo:country="IN" fo:font-weight="bold" style:font-weight-asian="bold" style:font-weight-complex="bold"/>
    </style:style>
    <style:style style:name="P433" style:family="paragraph" style:parent-style-name="Normal">
      <style:paragraph-properties fo:text-align="justify" fo:margin-bottom="0cm"/>
      <style:text-properties fo:color="#000000" style:font-name="Arial" fo:font-size="11pt" style:font-name-asian="Arial" style:font-size-asian="11pt" style:font-name-complex="Arial" style:font-size-complex="11pt"/>
    </style:style>
    <style:style style:name="P434" style:family="paragraph" style:parent-style-name="Normal">
      <style:paragraph-properties fo:text-align="justify" fo:margin-bottom="0cm"/>
    </style:style>
    <style:style style:name="T434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34_2" style:family="text">
      <style:text-properties style:font-name="Arial" fo:font-size="11pt" style:font-name-asian="Arial" style:font-size-asian="11pt" style:font-name-complex="Arial" style:font-size-complex="11pt"/>
    </style:style>
    <style:style style:name="P435" style:family="paragraph" style:parent-style-name="Normal">
      <style:paragraph-properties fo:text-align="justify" fo:line-height="107%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36" style:family="paragraph" style:parent-style-name="Normal">
      <style:paragraph-properties fo:text-align="justify" fo:line-height="107%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37" style:family="paragraph" style:parent-style-name="Normal">
      <style:paragraph-properties fo:text-align="justify" fo:line-height="107%"/>
    </style:style>
    <style:style style:name="T437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38" style:family="paragraph" style:parent-style-name="Normal">
      <style:paragraph-properties fo:text-align="justify" fo:margin-bottom="0cm"/>
    </style:style>
    <style:style style:name="T438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8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8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39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440" style:family="paragraph" style:parent-style-name="Normal">
      <style:paragraph-properties fo:text-align="justify" fo:margin-bottom="0cm"/>
    </style:style>
    <style:style style:name="T440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41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442" style:family="paragraph" style:parent-style-name="Normal">
      <style:paragraph-properties fo:text-align="justify"/>
    </style:style>
    <style:style style:name="T442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1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6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8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2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30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3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32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3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442_34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443" style:family="paragraph" style:parent-style-name="Normal">
      <style:paragraph-properties fo:text-align="justify" fo:margin-top="0.563cm"/>
    </style:style>
    <style:style style:name="T443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43_2" style:family="text">
      <style:text-properties style:font-name="Arial" fo:font-size="11pt" style:font-name-asian="Arial" style:font-size-asian="11pt" style:font-name-complex="Arial" style:font-size-complex="11pt"/>
    </style:style>
    <style:style style:name="P444" style:family="paragraph" style:parent-style-name="Normal">
      <style:paragraph-properties fo:text-align="justify" fo:margin-top="0.563cm"/>
    </style:style>
    <style:style style:name="T444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45" style:family="paragraph" style:parent-style-name="Normal">
      <style:paragraph-properties fo:text-align="justify" fo:margin-top="0.563cm"/>
    </style:style>
    <style:style style:name="T445_1" style:family="text">
      <style:text-properties style:font-name="Arial" fo:font-size="11pt" style:font-name-asian="Arial" style:font-size-asian="11pt" style:font-name-complex="Arial" style:font-size-complex="11pt"/>
    </style:style>
    <style:style style:name="T445_2" style:family="text">
      <style:text-properties style:font-name="Arial" fo:font-size="11pt" style:font-name-asian="Arial" style:font-size-asian="11pt" style:font-name-complex="Arial" style:font-size-complex="11pt"/>
    </style:style>
    <style:style style:name="T445_3" style:family="text">
      <style:text-properties style:font-name="Arial" fo:font-size="11pt" style:font-name-asian="Arial" style:font-size-asian="11pt" style:font-name-complex="Arial" style:font-size-complex="11pt"/>
    </style:style>
    <style:style style:name="T445_4" style:family="text">
      <style:text-properties style:font-name="Arial" fo:font-size="11pt" style:font-name-asian="Arial" style:font-size-asian="11pt" style:font-name-complex="Arial" style:font-size-complex="11pt"/>
    </style:style>
    <style:style style:name="T445_5" style:family="text">
      <style:text-properties style:font-name="Arial" fo:font-size="11pt" style:font-name-asian="Arial" style:font-size-asian="11pt" style:font-name-complex="Arial" style:font-size-complex="11pt"/>
    </style:style>
    <style:style style:name="T445_6" style:family="text">
      <style:text-properties style:font-name="Arial" fo:font-size="11pt" style:font-name-asian="Arial" style:font-size-asian="11pt" style:font-name-complex="Arial" style:font-size-complex="11pt"/>
    </style:style>
    <style:style style:name="T445_7" style:family="text">
      <style:text-properties style:font-name="Arial" fo:font-size="11pt" style:font-name-asian="Arial" style:font-size-asian="11pt" style:font-name-complex="Arial" style:font-size-complex="11pt"/>
    </style:style>
    <style:style style:name="T445_8" style:family="text">
      <style:text-properties style:font-name="Arial" fo:font-size="11pt" style:font-name-asian="Arial" style:font-size-asian="11pt" style:font-name-complex="Arial" style:font-size-complex="11pt"/>
    </style:style>
    <style:style style:name="T445_9" style:family="text">
      <style:text-properties style:font-name="Arial" fo:font-size="11pt" style:font-name-asian="Arial" style:font-size-asian="11pt" style:font-name-complex="Arial" style:font-size-complex="11pt"/>
    </style:style>
    <style:style style:name="T445_10" style:family="text">
      <style:text-properties style:font-name="Arial" fo:font-size="11pt" style:font-name-asian="Arial" style:font-size-asian="11pt" style:font-name-complex="Arial" style:font-size-complex="11pt"/>
    </style:style>
    <style:style style:name="T445_11" style:family="text">
      <style:text-properties style:font-name="Arial" fo:font-size="11pt" style:font-name-asian="Arial" style:font-size-asian="11pt" style:font-name-complex="Arial" style:font-size-complex="11pt"/>
    </style:style>
    <style:style style:name="T445_12" style:family="text">
      <style:text-properties style:font-name="Arial" fo:font-size="11pt" style:font-name-asian="Arial" style:font-size-asian="11pt" style:font-name-complex="Arial" style:font-size-complex="11pt"/>
    </style:style>
    <style:style style:name="T445_13" style:family="text">
      <style:text-properties style:font-name="Arial" fo:font-size="11pt" style:font-name-asian="Arial" style:font-size-asian="11pt" style:font-name-complex="Arial" style:font-size-complex="11pt"/>
    </style:style>
    <style:style style:name="T445_14" style:family="text">
      <style:text-properties style:font-name="Arial" fo:font-size="11pt" style:font-name-asian="Arial" style:font-size-asian="11pt" style:font-name-complex="Arial" style:font-size-complex="11pt"/>
    </style:style>
    <style:style style:name="P446" style:family="paragraph" style:parent-style-name="Normal">
      <style:paragraph-properties fo:text-align="justify" fo:margin-top="0.563cm"/>
    </style:style>
    <style:style style:name="T446_1" style:family="text">
      <style:text-properties style:font-name="Arial" fo:font-size="11pt" style:font-name-asian="Arial" style:font-size-asian="11pt" style:font-name-complex="Arial" style:font-size-complex="11pt"/>
    </style:style>
    <style:style style:name="T446_2" style:family="text">
      <style:text-properties style:font-name="Arial" fo:font-size="11pt" style:font-name-asian="Arial" style:font-size-asian="11pt" style:font-name-complex="Arial" style:font-size-complex="11pt"/>
    </style:style>
    <style:style style:name="T446_3" style:family="text">
      <style:text-properties style:font-name="Arial" fo:font-size="11pt" style:font-name-asian="Arial" style:font-size-asian="11pt" style:font-name-complex="Arial" style:font-size-complex="11pt"/>
    </style:style>
    <style:style style:name="T446_4" style:family="text">
      <style:text-properties style:font-name="Arial" fo:font-size="11pt" style:font-name-asian="Arial" style:font-size-asian="11pt" style:font-name-complex="Arial" style:font-size-complex="11pt"/>
    </style:style>
    <style:style style:name="T446_5" style:family="text">
      <style:text-properties style:font-name="Arial" fo:font-size="11pt" style:font-name-asian="Arial" style:font-size-asian="11pt" style:font-name-complex="Arial" style:font-size-complex="11pt"/>
    </style:style>
    <style:style style:name="T446_6" style:family="text">
      <style:text-properties style:font-name="Arial" fo:font-size="11pt" style:font-name-asian="Arial" style:font-size-asian="11pt" style:font-name-complex="Arial" style:font-size-complex="11pt"/>
    </style:style>
    <style:style style:name="P447" style:family="paragraph" style:parent-style-name="Normal">
      <style:paragraph-properties fo:text-align="justify" fo:margin-top="0.563cm"/>
    </style:style>
    <style:style style:name="T447_1" style:family="text">
      <style:text-properties style:font-name="Arial" fo:font-size="11pt" style:font-name-asian="Arial" style:font-size-asian="11pt" style:font-name-complex="Arial" style:font-size-complex="11pt"/>
    </style:style>
    <style:style style:name="T447_2" style:family="text">
      <style:text-properties style:font-name="Arial" fo:font-size="11pt" style:font-name-asian="Arial" style:font-size-asian="11pt" style:font-name-complex="Arial" style:font-size-complex="11pt"/>
    </style:style>
    <style:style style:name="T447_3" style:family="text">
      <style:text-properties style:font-name="Arial" fo:font-size="11pt" style:font-name-asian="Arial" style:font-size-asian="11pt" style:font-name-complex="Arial" style:font-size-complex="11pt"/>
    </style:style>
    <style:style style:name="T447_4" style:family="text">
      <style:text-properties style:font-name="Arial" fo:font-size="11pt" style:font-name-asian="Arial" style:font-size-asian="11pt" style:font-name-complex="Arial" style:font-size-complex="11pt"/>
    </style:style>
    <style:style style:name="T447_5" style:family="text">
      <style:text-properties style:font-name="Arial" fo:font-size="11pt" style:font-name-asian="Arial" style:font-size-asian="11pt" style:font-name-complex="Arial" style:font-size-complex="11pt"/>
    </style:style>
    <style:style style:name="T447_6" style:family="text">
      <style:text-properties style:font-name="Arial" fo:font-size="11pt" style:font-name-asian="Arial" style:font-size-asian="11pt" style:font-name-complex="Arial" style:font-size-complex="11pt"/>
    </style:style>
    <style:style style:name="T447_7" style:family="text">
      <style:text-properties style:font-name="Arial" fo:font-size="11pt" style:font-name-asian="Arial" style:font-size-asian="11pt" style:font-name-complex="Arial" style:font-size-complex="11pt"/>
    </style:style>
    <style:style style:name="T447_8" style:family="text">
      <style:text-properties style:font-name="Arial" fo:font-size="11pt" style:font-name-asian="Arial" style:font-size-asian="11pt" style:font-name-complex="Arial" style:font-size-complex="11pt"/>
    </style:style>
    <style:style style:name="T447_9" style:family="text">
      <style:text-properties style:font-name="Arial" fo:font-size="11pt" style:font-name-asian="Arial" style:font-size-asian="11pt" style:font-name-complex="Arial" style:font-size-complex="11pt"/>
    </style:style>
    <style:style style:name="T447_10" style:family="text">
      <style:text-properties style:font-name="Arial" fo:font-size="11pt" style:font-name-asian="Arial" style:font-size-asian="11pt" style:font-name-complex="Arial" style:font-size-complex="11pt"/>
    </style:style>
    <style:style style:name="T447_11" style:family="text">
      <style:text-properties style:font-name="Arial" fo:font-size="11pt" style:font-name-asian="Arial" style:font-size-asian="11pt" style:font-name-complex="Arial" style:font-size-complex="11pt"/>
    </style:style>
    <style:style style:name="T447_12" style:family="text">
      <style:text-properties style:font-name="Arial" fo:font-size="11pt" style:font-name-asian="Arial" style:font-size-asian="11pt" style:font-name-complex="Arial" style:font-size-complex="11pt"/>
    </style:style>
    <style:style style:name="T447_13" style:family="text">
      <style:text-properties style:font-name="Arial" fo:font-size="11pt" style:font-name-asian="Arial" style:font-size-asian="11pt" style:font-name-complex="Arial" style:font-size-complex="11pt"/>
    </style:style>
    <style:style style:name="T447_14" style:family="text">
      <style:text-properties style:font-name="Arial" fo:font-size="11pt" style:font-name-asian="Arial" style:font-size-asian="11pt" style:font-name-complex="Arial" style:font-size-complex="11pt"/>
    </style:style>
    <style:style style:name="T447_15" style:family="text">
      <style:text-properties style:font-name="Arial" fo:font-size="11pt" style:font-name-asian="Arial" style:font-size-asian="11pt" style:font-name-complex="Arial" style:font-size-complex="11pt"/>
    </style:style>
    <style:style style:name="T447_16" style:family="text">
      <style:text-properties style:font-name="Arial" fo:font-size="11pt" style:font-name-asian="Arial" style:font-size-asian="11pt" style:font-name-complex="Arial" style:font-size-complex="11pt"/>
    </style:style>
    <style:style style:name="T447_17" style:family="text">
      <style:text-properties style:font-name="Arial" fo:font-size="11pt" style:font-name-asian="Arial" style:font-size-asian="11pt" style:font-name-complex="Arial" style:font-size-complex="11pt"/>
    </style:style>
    <style:style style:name="T447_18" style:family="text">
      <style:text-properties style:font-name="Arial" fo:font-size="11pt" style:font-name-asian="Arial" style:font-size-asian="11pt" style:font-name-complex="Arial" style:font-size-complex="11pt"/>
    </style:style>
    <style:style style:name="T447_19" style:family="text">
      <style:text-properties style:font-name="Arial" fo:font-size="11pt" style:font-name-asian="Arial" style:font-size-asian="11pt" style:font-name-complex="Arial" style:font-size-complex="11pt"/>
    </style:style>
    <style:style style:name="P448" style:family="paragraph" style:parent-style-name="Normal">
      <style:paragraph-properties fo:text-align="justify" fo:margin-top="0.563cm"/>
    </style:style>
    <style:style style:name="T448_1" style:family="text">
      <style:text-properties style:font-name="Arial" fo:font-size="11pt" style:font-name-asian="Arial" style:font-size-asian="11pt" style:font-name-complex="Arial" style:font-size-complex="11pt"/>
    </style:style>
    <style:style style:name="T448_2" style:family="text">
      <style:text-properties style:font-name="Arial" fo:font-size="11pt" style:font-name-asian="Arial" style:font-size-asian="11pt" style:font-name-complex="Arial" style:font-size-complex="11pt"/>
    </style:style>
    <style:style style:name="T448_3" style:family="text">
      <style:text-properties style:font-name="Arial" fo:font-size="11pt" style:font-name-asian="Arial" style:font-size-asian="11pt" style:font-name-complex="Arial" style:font-size-complex="11pt"/>
    </style:style>
    <style:style style:name="P449" style:family="paragraph" style:parent-style-name="Normal">
      <style:paragraph-properties fo:text-align="justify" fo:margin-top="0.563cm"/>
    </style:style>
    <style:style style:name="T449_1" style:family="text">
      <style:text-properties style:font-name="Arial" fo:font-size="11pt" style:font-name-asian="Arial" style:font-size-asian="11pt" style:font-name-complex="Arial" style:font-size-complex="11pt"/>
    </style:style>
    <style:style style:name="P450" style:family="paragraph" style:parent-style-name="Normal">
      <style:paragraph-properties fo:text-align="justify" fo:margin-top="0.563cm" fo:margin-bottom="0.563cm"/>
    </style:style>
    <style:style style:name="T450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51" style:family="paragraph" style:parent-style-name="Normal">
      <style:paragraph-properties fo:text-align="justify" fo:margin-top="0.423cm"/>
    </style:style>
    <style:style style:name="T451_1" style:family="text">
      <style:text-properties style:font-name="Arial" fo:font-size="11pt" style:font-name-asian="Arial" style:font-size-asian="11pt" style:font-name-complex="Arial" style:font-size-complex="11pt"/>
    </style:style>
    <style:style style:name="T451_2" style:family="text">
      <style:text-properties style:font-name="Arial" fo:font-size="11pt" style:font-name-asian="Arial" style:font-size-asian="11pt" style:font-name-complex="Arial" style:font-size-complex="11pt"/>
    </style:style>
    <style:style style:name="T451_3" style:family="text">
      <style:text-properties style:font-name="Arial" fo:font-size="11pt" style:font-name-asian="Arial" style:font-size-asian="11pt" style:font-name-complex="Arial" style:font-size-complex="11pt"/>
    </style:style>
    <style:style style:name="T451_4" style:family="text">
      <style:text-properties style:font-name="Arial" fo:font-size="11pt" style:font-name-asian="Arial" style:font-size-asian="11pt" style:font-name-complex="Arial" style:font-size-complex="11pt"/>
    </style:style>
    <style:style style:name="T451_5" style:family="text">
      <style:text-properties style:font-name="Arial" fo:font-size="11pt" style:font-name-asian="Arial" style:font-size-asian="11pt" style:font-name-complex="Arial" style:font-size-complex="11pt"/>
    </style:style>
    <style:style style:name="T451_6" style:family="text">
      <style:text-properties style:font-name="Arial" fo:font-size="11pt" style:font-name-asian="Arial" style:font-size-asian="11pt" style:font-name-complex="Arial" style:font-size-complex="11pt"/>
    </style:style>
    <style:style style:name="T451_7" style:family="text">
      <style:text-properties style:font-name="Arial" fo:font-size="11pt" style:font-name-asian="Arial" style:font-size-asian="11pt" style:font-name-complex="Arial" style:font-size-complex="11pt"/>
    </style:style>
    <style:style style:name="T451_8" style:family="text">
      <style:text-properties style:font-name="Arial" fo:font-size="11pt" style:font-name-asian="Arial" style:font-size-asian="11pt" style:font-name-complex="Arial" style:font-size-complex="11pt"/>
    </style:style>
    <style:style style:name="T451_9" style:family="text">
      <style:text-properties style:font-name="Arial" fo:font-size="11pt" style:font-name-asian="Arial" style:font-size-asian="11pt" style:font-name-complex="Arial" style:font-size-complex="11pt"/>
    </style:style>
    <style:style style:name="T451_10" style:family="text">
      <style:text-properties style:font-name="Arial" fo:font-size="11pt" style:font-name-asian="Arial" style:font-size-asian="11pt" style:font-name-complex="Arial" style:font-size-complex="11pt"/>
    </style:style>
    <style:style style:name="T451_11" style:family="text">
      <style:text-properties style:font-name="Arial" fo:font-size="11pt" style:font-name-asian="Arial" style:font-size-asian="11pt" style:font-name-complex="Arial" style:font-size-complex="11pt"/>
    </style:style>
    <style:style style:name="T451_12" style:family="text">
      <style:text-properties style:font-name="Arial" fo:font-size="11pt" style:font-name-asian="Arial" style:font-size-asian="11pt" style:font-name-complex="Arial" style:font-size-complex="11pt"/>
    </style:style>
    <style:style style:name="T451_13" style:family="text">
      <style:text-properties style:font-name="Arial" fo:font-size="11pt" style:font-name-asian="Arial" style:font-size-asian="11pt" style:font-name-complex="Arial" style:font-size-complex="11pt"/>
    </style:style>
    <style:style style:name="T451_14" style:family="text">
      <style:text-properties style:font-name="Arial" fo:font-size="11pt" style:font-name-asian="Arial" style:font-size-asian="11pt" style:font-name-complex="Arial" style:font-size-complex="11pt"/>
    </style:style>
    <style:style style:name="T451_15" style:family="text">
      <style:text-properties style:font-name="Arial" fo:font-size="11pt" style:font-name-asian="Arial" style:font-size-asian="11pt" style:font-name-complex="Arial" style:font-size-complex="11pt"/>
    </style:style>
    <style:style style:name="T451_16" style:family="text">
      <style:text-properties style:font-name="Arial" fo:font-size="11pt" style:font-name-asian="Arial" style:font-size-asian="11pt" style:font-name-complex="Arial" style:font-size-complex="11pt"/>
    </style:style>
    <style:style style:name="T451_17" style:family="text">
      <style:text-properties style:font-name="Arial" fo:font-size="11pt" style:font-name-asian="Arial" style:font-size-asian="11pt" style:font-name-complex="Arial" style:font-size-complex="11pt"/>
    </style:style>
    <style:style style:name="T451_18" style:family="text">
      <style:text-properties style:font-name="Arial" fo:font-size="11pt" style:font-name-asian="Arial" style:font-size-asian="11pt" style:font-name-complex="Arial" style:font-size-complex="11pt"/>
    </style:style>
    <style:style style:name="T451_19" style:family="text">
      <style:text-properties style:font-name="Arial" fo:font-size="11pt" style:font-name-asian="Arial" style:font-size-asian="11pt" style:font-name-complex="Arial" style:font-size-complex="11pt"/>
    </style:style>
    <style:style style:name="T451_20" style:family="text">
      <style:text-properties style:font-name="Arial" fo:font-size="11pt" style:font-name-asian="Arial" style:font-size-asian="11pt" style:font-name-complex="Arial" style:font-size-complex="11pt"/>
    </style:style>
    <style:style style:name="T451_21" style:family="text">
      <style:text-properties style:font-name="Arial" fo:font-size="11pt" style:font-name-asian="Arial" style:font-size-asian="11pt" style:font-name-complex="Arial" style:font-size-complex="11pt"/>
    </style:style>
    <style:style style:name="T451_22" style:family="text">
      <style:text-properties style:font-name="Arial" fo:font-size="11pt" style:font-name-asian="Arial" style:font-size-asian="11pt" style:font-name-complex="Arial" style:font-size-complex="11pt"/>
    </style:style>
    <style:style style:name="T451_23" style:family="text">
      <style:text-properties style:font-name="Arial" fo:font-size="11pt" style:font-name-asian="Arial" style:font-size-asian="11pt" style:font-name-complex="Arial" style:font-size-complex="11pt"/>
    </style:style>
    <style:style style:name="T451_24" style:family="text">
      <style:text-properties style:font-name="Arial" fo:font-size="11pt" style:font-name-asian="Arial" style:font-size-asian="11pt" style:font-name-complex="Arial" style:font-size-complex="11pt"/>
    </style:style>
    <style:style style:name="T451_25" style:family="text">
      <style:text-properties style:font-name="Arial" fo:font-size="11pt" style:font-name-asian="Arial" style:font-size-asian="11pt" style:font-name-complex="Arial" style:font-size-complex="11pt"/>
    </style:style>
    <style:style style:name="T451_26" style:family="text">
      <style:text-properties style:font-name="Arial" fo:font-size="11pt" style:font-name-asian="Arial" style:font-size-asian="11pt" style:font-name-complex="Arial" style:font-size-complex="11pt"/>
    </style:style>
    <style:style style:name="T451_27" style:family="text">
      <style:text-properties style:font-name="Arial" fo:font-size="11pt" style:font-name-asian="Arial" style:font-size-asian="11pt" style:font-name-complex="Arial" style:font-size-complex="11pt"/>
    </style:style>
    <style:style style:name="T451_28" style:family="text">
      <style:text-properties style:font-name="Arial" fo:font-size="11pt" style:font-name-asian="Arial" style:font-size-asian="11pt" style:font-name-complex="Arial" style:font-size-complex="11pt"/>
    </style:style>
    <style:style style:name="T451_29" style:family="text">
      <style:text-properties style:font-name="Arial" fo:font-size="11pt" style:font-name-asian="Arial" style:font-size-asian="11pt" style:font-name-complex="Arial" style:font-size-complex="11pt"/>
    </style:style>
    <style:style style:name="T451_30" style:family="text">
      <style:text-properties style:font-name="Arial" fo:font-size="11pt" style:font-name-asian="Arial" style:font-size-asian="11pt" style:font-name-complex="Arial" style:font-size-complex="11pt"/>
    </style:style>
    <style:style style:name="T451_31" style:family="text">
      <style:text-properties style:font-name="Arial" fo:font-size="11pt" style:font-name-asian="Arial" style:font-size-asian="11pt" style:font-name-complex="Arial" style:font-size-complex="11pt"/>
    </style:style>
    <style:style style:name="T451_32" style:family="text">
      <style:text-properties style:font-name="Arial" fo:font-size="11pt" style:font-name-asian="Arial" style:font-size-asian="11pt" style:font-name-complex="Arial" style:font-size-complex="11pt"/>
    </style:style>
    <style:style style:name="P452" style:family="paragraph" style:parent-style-name="Normal">
      <style:paragraph-properties fo:text-align="justify" fo:margin-top="0.563cm" fo:margin-bottom="0.563cm"/>
    </style:style>
    <style:style style:name="T452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53" style:family="paragraph" style:parent-style-name="Normal">
      <style:paragraph-properties fo:text-align="justify" fo:margin-bottom="0cm"/>
    </style:style>
    <style:style style:name="T453_1" style:family="text">
      <style:text-properties style:font-name="Arial" fo:font-size="11pt" style:font-name-asian="Arial" style:font-size-asian="11pt" style:font-name-complex="Arial" style:font-size-complex="11pt"/>
    </style:style>
    <style:style style:name="T453_2" style:family="text">
      <style:text-properties style:font-name="Arial" fo:font-size="11pt" style:font-name-asian="Arial" style:font-size-asian="11pt" style:font-name-complex="Arial" style:font-size-complex="11pt"/>
    </style:style>
    <style:style style:name="T453_3" style:family="text">
      <style:text-properties style:font-name="Arial" fo:font-size="11pt" style:font-name-asian="Arial" style:font-size-asian="11pt" style:font-name-complex="Arial" style:font-size-complex="11pt"/>
    </style:style>
    <style:style style:name="T453_4" style:family="text">
      <style:text-properties style:font-name="Arial" fo:font-size="11pt" style:font-name-asian="Arial" style:font-size-asian="11pt" style:font-name-complex="Arial" style:font-size-complex="11pt"/>
    </style:style>
    <style:style style:name="T453_5" style:family="text">
      <style:text-properties style:font-name="Arial" fo:font-size="11pt" style:font-name-asian="Arial" style:font-size-asian="11pt" style:font-name-complex="Arial" style:font-size-complex="11pt"/>
    </style:style>
    <style:style style:name="T453_6" style:family="text">
      <style:text-properties style:font-name="Arial" fo:font-size="11pt" style:font-name-asian="Arial" style:font-size-asian="11pt" style:font-name-complex="Arial" style:font-size-complex="11pt"/>
    </style:style>
    <style:style style:name="T453_7" style:family="text">
      <style:text-properties style:font-name="Arial" fo:font-size="11pt" style:font-name-asian="Arial" style:font-size-asian="11pt" style:font-name-complex="Arial" style:font-size-complex="11pt"/>
    </style:style>
    <style:style style:name="T453_8" style:family="text">
      <style:text-properties style:font-name="Arial" fo:font-size="11pt" style:font-name-asian="Arial" style:font-size-asian="11pt" style:font-name-complex="Arial" style:font-size-complex="11pt"/>
    </style:style>
    <style:style style:name="T453_9" style:family="text">
      <style:text-properties style:font-name="Arial" fo:font-size="11pt" style:font-name-asian="Arial" style:font-size-asian="11pt" style:font-name-complex="Arial" style:font-size-complex="11pt"/>
    </style:style>
    <style:style style:name="T453_10" style:family="text">
      <style:text-properties style:font-name="Arial" fo:font-size="11pt" style:font-name-asian="Arial" style:font-size-asian="11pt" style:font-name-complex="Arial" style:font-size-complex="11pt"/>
    </style:style>
    <style:style style:name="T453_11" style:family="text">
      <style:text-properties style:font-name="Arial" fo:font-size="11pt" style:font-name-asian="Arial" style:font-size-asian="11pt" style:font-name-complex="Arial" style:font-size-complex="11pt"/>
    </style:style>
    <style:style style:name="P454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455" style:family="paragraph" style:parent-style-name="Normal">
      <style:paragraph-properties fo:text-align="justify" fo:margin-bottom="0cm"/>
    </style:style>
    <style:style style:name="T455_1" style:family="text">
      <style:text-properties style:font-name="Arial" fo:font-size="11pt" style:font-name-asian="Arial" style:font-size-asian="11pt" style:font-name-complex="Arial" style:font-size-complex="11pt"/>
    </style:style>
    <style:style style:name="T455_2" style:family="text">
      <style:text-properties style:font-name="Arial" fo:font-size="11pt" style:font-name-asian="Arial" style:font-size-asian="11pt" style:font-name-complex="Arial" style:font-size-complex="11pt"/>
    </style:style>
    <style:style style:name="T455_3" style:family="text">
      <style:text-properties style:font-name="Arial" fo:font-size="11pt" style:font-name-asian="Arial" style:font-size-asian="11pt" style:font-name-complex="Arial" style:font-size-complex="11pt"/>
    </style:style>
    <style:style style:name="P456" style:family="paragraph" style:parent-style-name="Normal">
      <style:paragraph-properties fo:text-align="justify" fo:margin-bottom="0cm"/>
    </style:style>
    <style:style style:name="P457" style:family="paragraph" style:parent-style-name="Normal">
      <style:paragraph-properties fo:text-align="justify" fo:margin-bottom="0cm"/>
    </style:style>
    <style:style style:name="T457_1" style:family="text">
      <style:text-properties style:font-name="Arial" fo:font-size="11pt" style:font-name-asian="Arial" style:font-size-asian="11pt" style:font-name-complex="Arial" style:font-size-complex="11pt"/>
    </style:style>
    <style:style style:name="T457_2" style:family="text">
      <style:text-properties style:font-name="Arial" fo:font-size="11pt" style:font-name-asian="Arial" style:font-size-asian="11pt" style:font-name-complex="Arial" style:font-size-complex="11pt"/>
    </style:style>
    <style:style style:name="T457_3" style:family="text">
      <style:text-properties style:font-name="Arial" fo:font-size="11pt" style:font-name-asian="Arial" style:font-size-asian="11pt" style:font-name-complex="Arial" style:font-size-complex="11pt"/>
    </style:style>
    <style:style style:name="T457_4" style:family="text">
      <style:text-properties style:font-name="Arial" fo:font-size="11pt" style:font-name-asian="Arial" style:font-size-asian="11pt" style:font-name-complex="Arial" style:font-size-complex="11pt"/>
    </style:style>
    <style:style style:name="T457_5" style:family="text">
      <style:text-properties style:font-name="Arial" fo:font-size="11pt" style:font-name-asian="Arial" style:font-size-asian="11pt" style:font-name-complex="Arial" style:font-size-complex="11pt"/>
    </style:style>
    <style:style style:name="T457_6" style:family="text">
      <style:text-properties style:font-name="Arial" fo:font-size="11pt" style:font-name-asian="Arial" style:font-size-asian="11pt" style:font-name-complex="Arial" style:font-size-complex="11pt"/>
    </style:style>
    <style:style style:name="T457_7" style:family="text">
      <style:text-properties style:font-name="Arial" fo:font-size="11pt" style:font-name-asian="Arial" style:font-size-asian="11pt" style:font-name-complex="Arial" style:font-size-complex="11pt"/>
    </style:style>
    <style:style style:name="P458" style:family="paragraph" style:parent-style-name="Normal">
      <style:paragraph-properties fo:text-align="justify" fo:margin-bottom="0cm"/>
    </style:style>
    <style:style style:name="P459" style:family="paragraph" style:parent-style-name="Normal">
      <style:paragraph-properties fo:text-align="justify" fo:margin-bottom="0cm"/>
    </style:style>
    <style:style style:name="T459_1" style:family="text">
      <style:text-properties style:font-name="Arial" fo:font-size="11pt" style:font-name-asian="Arial" style:font-size-asian="11pt" style:font-name-complex="Arial" style:font-size-complex="11pt"/>
    </style:style>
    <style:style style:name="T459_2" style:family="text">
      <style:text-properties style:font-name="Arial" fo:font-size="11pt" style:font-name-asian="Arial" style:font-size-asian="11pt" style:font-name-complex="Arial" style:font-size-complex="11pt"/>
    </style:style>
    <style:style style:name="T459_3" style:family="text">
      <style:text-properties style:font-name="Arial" fo:font-size="11pt" style:font-name-asian="Arial" style:font-size-asian="11pt" style:font-name-complex="Arial" style:font-size-complex="11pt"/>
    </style:style>
    <style:style style:name="T459_4" style:family="text">
      <style:text-properties style:font-name="Arial" fo:font-size="11pt" style:font-name-asian="Arial" style:font-size-asian="11pt" style:font-name-complex="Arial" style:font-size-complex="11pt"/>
    </style:style>
    <style:style style:name="P460" style:family="paragraph" style:parent-style-name="Normal">
      <style:paragraph-properties fo:text-align="justify"/>
    </style:style>
    <style:style style:name="T460_1" style:family="text">
      <style:text-properties style:font-name="Arial" fo:font-size="11pt" style:font-name-asian="Arial" style:font-size-asian="11pt" style:font-name-complex="Arial" style:font-size-complex="11pt"/>
    </style:style>
    <style:style style:name="T460_2" style:family="text">
      <style:text-properties style:font-name="Arial" fo:font-size="11pt" style:font-name-asian="Arial" style:font-size-asian="11pt" style:font-name-complex="Arial" style:font-size-complex="11pt"/>
    </style:style>
    <style:style style:name="T460_3" style:family="text">
      <style:text-properties style:font-name="Arial" fo:font-size="11pt" style:font-name-asian="Arial" style:font-size-asian="11pt" style:font-name-complex="Arial" style:font-size-complex="11pt"/>
    </style:style>
    <style:style style:name="T460_4" style:family="text">
      <style:text-properties style:font-name="Arial" fo:font-size="11pt" style:font-name-asian="Arial" style:font-size-asian="11pt" style:font-name-complex="Arial" style:font-size-complex="11pt"/>
    </style:style>
    <style:style style:name="T460_5" style:family="text">
      <style:text-properties style:font-name="Arial" fo:font-size="11pt" style:font-name-asian="Arial" style:font-size-asian="11pt" style:font-name-complex="Arial" style:font-size-complex="11pt"/>
    </style:style>
    <style:style style:name="T460_6" style:family="text">
      <style:text-properties style:font-name="Arial" fo:font-size="11pt" style:font-name-asian="Arial" style:font-size-asian="11pt" style:font-name-complex="Arial" style:font-size-complex="11pt"/>
    </style:style>
    <style:style style:name="T460_7" style:family="text">
      <style:text-properties style:font-name="Arial" fo:font-size="11pt" style:font-name-asian="Arial" style:font-size-asian="11pt" style:font-name-complex="Arial" style:font-size-complex="11pt"/>
    </style:style>
    <style:style style:name="T460_8" style:family="text">
      <style:text-properties style:font-name="Arial" fo:font-size="11pt" style:font-name-asian="Arial" style:font-size-asian="11pt" style:font-name-complex="Arial" style:font-size-complex="11pt"/>
    </style:style>
    <style:style style:name="T460_9" style:family="text">
      <style:text-properties style:font-name="Arial" fo:font-size="11pt" style:font-name-asian="Arial" style:font-size-asian="11pt" style:font-name-complex="Arial" style:font-size-complex="11pt"/>
    </style:style>
    <style:style style:name="T460_10" style:family="text">
      <style:text-properties style:font-name="Arial" fo:font-size="11pt" style:font-name-asian="Arial" style:font-size-asian="11pt" style:font-name-complex="Arial" style:font-size-complex="11pt"/>
    </style:style>
    <style:style style:name="T460_11" style:family="text">
      <style:text-properties style:font-name="Arial" fo:font-size="11pt" style:font-name-asian="Arial" style:font-size-asian="11pt" style:font-name-complex="Arial" style:font-size-complex="11pt"/>
    </style:style>
    <style:style style:name="P461" style:family="paragraph" style:parent-style-name="Normal">
      <style:paragraph-properties fo:text-align="justify" fo:margin-top="0.423cm"/>
    </style:style>
    <style:style style:name="T461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62" style:family="paragraph" style:parent-style-name="Normal">
      <style:paragraph-properties fo:text-align="justify" fo:margin-top="0.423cm"/>
    </style:style>
    <style:style style:name="T462_1" style:family="text">
      <style:text-properties style:font-name="Arial" fo:font-size="11pt" style:font-name-asian="Arial" style:font-size-asian="11pt" style:font-name-complex="Arial" style:font-size-complex="11pt"/>
    </style:style>
    <style:style style:name="T462_2" style:family="text">
      <style:text-properties style:font-name="Arial" fo:font-size="11pt" style:font-name-asian="Arial" style:font-size-asian="11pt" style:font-name-complex="Arial" style:font-size-complex="11pt"/>
    </style:style>
    <style:style style:name="T462_3" style:family="text">
      <style:text-properties style:font-name="Arial" fo:font-size="11pt" style:font-name-asian="Arial" style:font-size-asian="11pt" style:font-name-complex="Arial" style:font-size-complex="11pt"/>
    </style:style>
    <style:style style:name="P463" style:family="paragraph" style:parent-style-name="Normal">
      <style:paragraph-properties fo:text-align="justify" fo:margin-top="0.423cm"/>
    </style:style>
    <style:style style:name="T463_1" style:family="text">
      <style:text-properties style:font-name="Arial" fo:font-size="11pt" style:font-name-asian="Arial" style:font-size-asian="11pt" style:font-name-complex="Arial" style:font-size-complex="11pt"/>
    </style:style>
    <style:style style:name="T463_2" style:family="text">
      <style:text-properties style:font-name="Arial" fo:font-size="11pt" style:font-name-asian="Arial" style:font-size-asian="11pt" style:font-name-complex="Arial" style:font-size-complex="11pt"/>
    </style:style>
    <style:style style:name="T463_3" style:family="text">
      <style:text-properties style:font-name="Arial" fo:font-size="11pt" style:font-name-asian="Arial" style:font-size-asian="11pt" style:font-name-complex="Arial" style:font-size-complex="11pt"/>
    </style:style>
    <style:style style:name="P464" style:family="paragraph" style:parent-style-name="Normal">
      <style:paragraph-properties fo:text-align="justify" fo:margin-top="0.423cm"/>
    </style:style>
    <style:style style:name="T464_1" style:family="text">
      <style:text-properties style:font-name="Arial" fo:font-size="11pt" style:font-name-asian="Arial" style:font-size-asian="11pt" style:font-name-complex="Arial" style:font-size-complex="11pt"/>
    </style:style>
    <style:style style:name="T464_2" style:family="text">
      <style:text-properties style:font-name="Arial" fo:font-size="11pt" style:font-name-asian="Arial" style:font-size-asian="11pt" style:font-name-complex="Arial" style:font-size-complex="11pt"/>
    </style:style>
    <style:style style:name="T464_3" style:family="text">
      <style:text-properties style:font-name="Arial" fo:font-size="11pt" style:font-name-asian="Arial" style:font-size-asian="11pt" style:font-name-complex="Arial" style:font-size-complex="11pt"/>
    </style:style>
    <style:style style:name="T464_4" style:family="text">
      <style:text-properties style:font-name="Arial" fo:font-size="11pt" style:font-name-asian="Arial" style:font-size-asian="11pt" style:font-name-complex="Arial" style:font-size-complex="11pt"/>
    </style:style>
    <style:style style:name="T464_5" style:family="text">
      <style:text-properties style:font-name="Arial" fo:font-size="11pt" style:font-name-asian="Arial" style:font-size-asian="11pt" style:font-name-complex="Arial" style:font-size-complex="11pt"/>
    </style:style>
    <style:style style:name="P465" style:family="paragraph" style:parent-style-name="Normal">
      <style:paragraph-properties fo:text-align="justify" fo:margin-top="0.423cm" fo:margin-bottom="0.423cm"/>
    </style:style>
    <style:style style:name="T465_1" style:family="text">
      <style:text-properties style:font-name="Arial" fo:font-size="11pt" style:font-name-asian="Arial" style:font-size-asian="11pt" style:font-name-complex="Arial" style:font-size-complex="11pt"/>
    </style:style>
    <style:style style:name="T465_2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65_3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65_4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66" style:family="paragraph" style:parent-style-name="List_20_Paragraph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T466_1" style:family="text">
      <style:text-properties style:font-name="Arial" fo:font-size="11pt" style:font-name-asian="Arial" style:font-size-asian="11pt" style:font-name-complex="Arial" style:font-size-complex="11pt"/>
    </style:style>
    <style:style style:name="T466_2" style:family="text">
      <style:text-properties style:font-name="Arial" fo:font-size="11pt" style:font-name-asian="Arial" style:font-size-asian="11pt" style:font-name-complex="Arial" style:font-size-complex="11pt"/>
    </style:style>
    <style:style style:name="T466_3" style:family="text">
      <style:text-properties style:font-name="Arial" fo:font-size="11pt" style:font-name-asian="Arial" style:font-size-asian="11pt" style:font-name-complex="Arial" style:font-size-complex="11pt"/>
    </style:style>
    <style:style style:name="P467" style:family="paragraph" style:parent-style-name="List_20_Paragraph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T467_1" style:family="text">
      <style:text-properties style:font-name="Arial" fo:font-size="11pt" style:font-name-asian="Arial" style:font-size-asian="11pt" style:font-name-complex="Arial" style:font-size-complex="11pt"/>
    </style:style>
    <style:style style:name="P468" style:family="paragraph" style:parent-style-name="List_20_Paragraph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T468_1" style:family="text">
      <style:text-properties style:font-name="Arial" fo:font-size="11pt" style:font-name-asian="Arial" style:font-size-asian="11pt" style:font-name-complex="Arial" style:font-size-complex="11pt"/>
    </style:style>
    <style:style style:name="P469" style:family="paragraph" style:parent-style-name="List_20_Paragraph">
      <style:paragraph-properties fo:text-align="justify" fo:margin-bottom="0cm"/>
    </style:style>
    <style:style style:name="T469_1" style:family="text">
      <style:text-properties style:font-name="Arial" fo:font-size="11pt" style:font-name-asian="Arial" style:font-size-asian="11pt" style:font-name-complex="Arial" style:font-size-complex="11pt"/>
    </style:style>
    <style:style style:name="T469_2" style:family="text">
      <style:text-properties style:font-name="Arial" fo:font-size="11pt" style:font-name-asian="Arial" style:font-size-asian="11pt" style:font-name-complex="Arial" style:font-size-complex="11pt"/>
    </style:style>
    <style:style style:name="T469_3" style:family="text">
      <style:text-properties style:font-name="Arial" fo:font-size="11pt" style:font-name-asian="Arial" style:font-size-asian="11pt" style:font-name-complex="Arial" style:font-size-complex="11pt"/>
    </style:style>
    <style:style style:name="P470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71" style:family="paragraph" style:parent-style-name="Normal">
      <style:paragraph-properties fo:text-align="justify" fo:margin-bottom="0cm"/>
    </style:style>
    <style:style style:name="T471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72" style:family="paragraph" style:parent-style-name="List_20_Paragraph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T472_1" style:family="text">
      <style:text-properties style:font-name="Arial" fo:font-size="11pt" style:font-name-asian="Arial" style:font-size-asian="11pt" style:font-name-complex="Arial" style:font-size-complex="11pt"/>
    </style:style>
    <style:style style:name="T472_2" style:family="text">
      <style:text-properties style:font-name="Arial" fo:font-size="11pt" style:font-name-asian="Arial" style:font-size-asian="11pt" style:font-name-complex="Arial" style:font-size-complex="11pt"/>
    </style:style>
    <style:style style:name="T472_3" style:family="text">
      <style:text-properties style:font-name="Arial" fo:font-size="11pt" style:font-name-asian="Arial" style:font-size-asian="11pt" style:font-name-complex="Arial" style:font-size-complex="11pt"/>
    </style:style>
    <style:style style:name="T472_4" style:family="text">
      <style:text-properties style:font-name="Arial" fo:font-size="11pt" style:font-name-asian="Arial" style:font-size-asian="11pt" style:font-name-complex="Arial" style:font-size-complex="11pt"/>
    </style:style>
    <style:style style:name="T472_5" style:family="text">
      <style:text-properties style:font-name="Arial" fo:font-size="11pt" style:font-name-asian="Arial" style:font-size-asian="11pt" style:font-name-complex="Arial" style:font-size-complex="11pt"/>
    </style:style>
    <style:style style:name="T472_6" style:family="text">
      <style:text-properties style:font-name="Arial" fo:font-size="11pt" style:font-name-asian="Arial" style:font-size-asian="11pt" style:font-name-complex="Arial" style:font-size-complex="11pt"/>
    </style:style>
    <style:style style:name="T472_7" style:family="text">
      <style:text-properties style:font-name="Arial" fo:font-size="11pt" style:font-name-asian="Arial" style:font-size-asian="11pt" style:font-name-complex="Arial" style:font-size-complex="11pt"/>
    </style:style>
    <style:style style:name="P473" style:family="paragraph" style:parent-style-name="List_20_Paragraph">
      <style:paragraph-properties fo:text-align="justify" fo:margin-bottom="0cm"/>
    </style:style>
    <style:style style:name="T473_1" style:family="text">
      <style:text-properties style:font-name="Arial" fo:font-size="11pt" style:font-name-asian="Arial" style:font-size-asian="11pt" style:font-name-complex="Arial" style:font-size-complex="11pt"/>
    </style:style>
    <style:style style:name="T473_2" style:family="text">
      <style:text-properties style:font-name="Arial" fo:font-size="11pt" style:font-name-asian="Arial" style:font-size-asian="11pt" style:font-name-complex="Arial" style:font-size-complex="11pt"/>
    </style:style>
    <style:style style:name="T473_3" style:family="text">
      <style:text-properties style:font-name="Arial" fo:font-size="11pt" style:font-name-asian="Arial" style:font-size-asian="11pt" style:font-name-complex="Arial" style:font-size-complex="11pt"/>
    </style:style>
    <style:style style:name="P474" style:family="paragraph" style:parent-style-name="List_20_Paragraph">
      <style:paragraph-properties fo:text-align="justify" fo:margin-bottom="0cm"/>
    </style:style>
    <style:style style:name="T474_1" style:family="text">
      <style:text-properties style:font-name="Arial" fo:font-size="11pt" style:font-name-asian="Arial" style:font-size-asian="11pt" style:font-name-complex="Arial" style:font-size-complex="11pt"/>
    </style:style>
    <style:style style:name="T474_2" style:family="text">
      <style:text-properties style:font-name="Arial" fo:font-size="11pt" style:font-name-asian="Arial" style:font-size-asian="11pt" style:font-name-complex="Arial" style:font-size-complex="11pt"/>
    </style:style>
    <style:style style:name="T474_3" style:family="text">
      <style:text-properties style:font-name="Arial" fo:font-size="11pt" style:font-name-asian="Arial" style:font-size-asian="11pt" style:font-name-complex="Arial" style:font-size-complex="11pt"/>
    </style:style>
    <style:style style:name="T474_4" style:family="text">
      <style:text-properties style:font-name="Arial" fo:font-size="11pt" style:font-name-asian="Arial" style:font-size-asian="11pt" style:font-name-complex="Arial" style:font-size-complex="11pt"/>
    </style:style>
    <style:style style:name="T474_5" style:family="text">
      <style:text-properties style:font-name="Arial" fo:font-size="11pt" style:font-name-asian="Arial" style:font-size-asian="11pt" style:font-name-complex="Arial" style:font-size-complex="11pt"/>
    </style:style>
    <style:style style:name="T474_6" style:family="text">
      <style:text-properties style:font-name="Arial" fo:font-size="11pt" style:font-name-asian="Arial" style:font-size-asian="11pt" style:font-name-complex="Arial" style:font-size-complex="11pt"/>
    </style:style>
    <style:style style:name="T474_7" style:family="text">
      <style:text-properties style:font-name="Arial" fo:font-size="11pt" style:font-name-asian="Arial" style:font-size-asian="11pt" style:font-name-complex="Arial" style:font-size-complex="11pt"/>
    </style:style>
    <style:style style:name="T474_8" style:family="text">
      <style:text-properties style:font-name="Arial" fo:font-size="11pt" style:font-name-asian="Arial" style:font-size-asian="11pt" style:font-name-complex="Arial" style:font-size-complex="11pt"/>
    </style:style>
    <style:style style:name="T474_9" style:family="text">
      <style:text-properties style:font-name="Arial" fo:font-size="11pt" style:font-name-asian="Arial" style:font-size-asian="11pt" style:font-name-complex="Arial" style:font-size-complex="11pt"/>
    </style:style>
    <style:style style:name="T474_10" style:family="text">
      <style:text-properties style:font-name="Arial" fo:font-size="11pt" style:font-name-asian="Arial" style:font-size-asian="11pt" style:font-name-complex="Arial" style:font-size-complex="11pt"/>
    </style:style>
    <style:style style:name="T474_11" style:family="text">
      <style:text-properties style:font-name="Arial" fo:font-size="11pt" style:font-name-asian="Arial" style:font-size-asian="11pt" style:font-name-complex="Arial" style:font-size-complex="11pt"/>
    </style:style>
    <style:style style:name="T474_12" style:family="text">
      <style:text-properties style:font-name="Arial" fo:font-size="11pt" style:font-name-asian="Arial" style:font-size-asian="11pt" style:font-name-complex="Arial" style:font-size-complex="11pt"/>
    </style:style>
    <style:style style:name="P475" style:family="paragraph" style:parent-style-name="List_20_Paragraph">
      <style:text-properties style:font-name="Arial" fo:font-size="11pt" style:font-name-asian="Arial" style:font-size-asian="11pt" style:font-name-complex="Arial" style:font-size-complex="11pt"/>
    </style:style>
    <style:style style:name="T475_1" style:family="text">
      <style:text-properties style:font-name="Arial" fo:font-size="11pt" style:font-name-asian="Arial" style:font-size-asian="11pt" style:font-name-complex="Arial" style:font-size-complex="11pt"/>
    </style:style>
    <style:style style:name="T475_2" style:family="text">
      <style:text-properties style:font-name="Arial" fo:font-size="11pt" style:font-name-asian="Arial" style:font-size-asian="11pt" style:font-name-complex="Arial" style:font-size-complex="11pt"/>
    </style:style>
    <style:style style:name="T475_3" style:family="text">
      <style:text-properties style:font-name="Arial" fo:font-size="11pt" style:font-name-asian="Arial" style:font-size-asian="11pt" style:font-name-complex="Arial" style:font-size-complex="11pt"/>
    </style:style>
    <style:style style:name="T475_4" style:family="text">
      <style:text-properties style:font-name="Arial" fo:font-size="11pt" style:font-name-asian="Arial" style:font-size-asian="11pt" style:font-name-complex="Arial" style:font-size-complex="11pt"/>
    </style:style>
    <style:style style:name="T475_5" style:family="text">
      <style:text-properties style:font-name="Arial" fo:font-size="11pt" style:font-name-asian="Arial" style:font-size-asian="11pt" style:font-name-complex="Arial" style:font-size-complex="11pt"/>
    </style:style>
    <style:style style:name="T475_6" style:family="text">
      <style:text-properties style:font-name="Arial" fo:font-size="11pt" style:font-name-asian="Arial" style:font-size-asian="11pt" style:font-name-complex="Arial" style:font-size-complex="11pt"/>
    </style:style>
    <style:style style:name="T475_7" style:family="text">
      <style:text-properties style:font-name="Arial" fo:font-size="11pt" style:font-name-asian="Arial" style:font-size-asian="11pt" style:font-name-complex="Arial" style:font-size-complex="11pt"/>
    </style:style>
    <style:style style:name="T475_8" style:family="text">
      <style:text-properties style:font-name="Arial" fo:font-size="11pt" style:font-name-asian="Arial" style:font-size-asian="11pt" style:font-name-complex="Arial" style:font-size-complex="11pt"/>
    </style:style>
    <style:style style:name="T475_9" style:family="text">
      <style:text-properties style:font-name="Arial" fo:font-size="11pt" style:font-name-asian="Arial" style:font-size-asian="11pt" style:font-name-complex="Arial" style:font-size-complex="11pt"/>
    </style:style>
    <style:style style:name="T475_10" style:family="text">
      <style:text-properties style:font-name="Arial" fo:font-size="11pt" style:font-name-asian="Arial" style:font-size-asian="11pt" style:font-name-complex="Arial" style:font-size-complex="11pt"/>
    </style:style>
    <style:style style:name="T475_11" style:family="text">
      <style:text-properties style:font-name="Arial" fo:font-size="11pt" style:font-name-asian="Arial" style:font-size-asian="11pt" style:font-name-complex="Arial" style:font-size-complex="11pt"/>
    </style:style>
    <style:style style:name="T475_12" style:family="text">
      <style:text-properties style:font-name="Arial" fo:font-size="11pt" style:font-name-asian="Arial" style:font-size-asian="11pt" style:font-name-complex="Arial" style:font-size-complex="11pt"/>
    </style:style>
    <style:style style:name="T475_13" style:family="text">
      <style:text-properties style:font-name="Arial" fo:font-size="11pt" style:font-name-asian="Arial" style:font-size-asian="11pt" style:font-name-complex="Arial" style:font-size-complex="11pt"/>
    </style:style>
    <style:style style:name="T475_14" style:family="text">
      <style:text-properties style:font-name="Arial" fo:font-size="11pt" style:font-name-asian="Arial" style:font-size-asian="11pt" style:font-name-complex="Arial" style:font-size-complex="11pt"/>
    </style:style>
    <style:style style:name="T475_15" style:family="text">
      <style:text-properties style:font-name="Arial" fo:font-size="11pt" style:font-name-asian="Arial" style:font-size-asian="11pt" style:font-name-complex="Arial" style:font-size-complex="11pt"/>
    </style:style>
    <style:style style:name="T475_16" style:family="text">
      <style:text-properties style:font-name="Arial" fo:font-size="11pt" style:font-name-asian="Arial" style:font-size-asian="11pt" style:font-name-complex="Arial" style:font-size-complex="11pt"/>
    </style:style>
    <style:style style:name="T475_17" style:family="text">
      <style:text-properties style:font-name="Arial" fo:font-size="11pt" style:font-name-asian="Arial" style:font-size-asian="11pt" style:font-name-complex="Arial" style:font-size-complex="11pt"/>
    </style:style>
    <style:style style:name="T475_18" style:family="text">
      <style:text-properties style:font-name="Arial" fo:font-size="11pt" style:font-name-asian="Arial" style:font-size-asian="11pt" style:font-name-complex="Arial" style:font-size-complex="11pt"/>
    </style:style>
    <style:style style:name="T475_19" style:family="text">
      <style:text-properties style:font-name="Arial" fo:font-size="11pt" style:font-name-asian="Arial" style:font-size-asian="11pt" style:font-name-complex="Arial" style:font-size-complex="11pt"/>
    </style:style>
    <style:style style:name="T475_20" style:family="text">
      <style:text-properties style:font-name="Arial" fo:font-size="11pt" style:font-name-asian="Arial" style:font-size-asian="11pt" style:font-name-complex="Arial" style:font-size-complex="11pt"/>
    </style:style>
    <style:style style:name="T475_21" style:family="text">
      <style:text-properties style:font-name="Arial" fo:font-size="11pt" style:font-name-asian="Arial" style:font-size-asian="11pt" style:font-name-complex="Arial" style:font-size-complex="11pt"/>
    </style:style>
    <style:style style:name="T475_22" style:family="text">
      <style:text-properties style:font-name="Arial" fo:font-size="11pt" style:font-name-asian="Arial" style:font-size-asian="11pt" style:font-name-complex="Arial" style:font-size-complex="11pt"/>
    </style:style>
    <style:style style:name="T475_23" style:family="text">
      <style:text-properties style:font-name="Arial" fo:font-size="11pt" style:font-name-asian="Arial" style:font-size-asian="11pt" style:font-name-complex="Arial" style:font-size-complex="11pt"/>
    </style:style>
    <style:style style:name="P476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77" style:family="paragraph" style:parent-style-name="Normal">
      <style:paragraph-properties fo:text-align="justify"/>
    </style:style>
    <style:style style:name="T477_1" style:family="text"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78" style:family="paragraph" style:parent-style-name="Normal">
      <style:paragraph-properties fo:text-align="justify" fo:margin-top="0.423cm" fo:margin-bottom="0.423cm"/>
    </style:style>
    <style:style style:name="T478_1" style:family="text">
      <style:text-properties style:font-name="Arial" fo:font-size="11pt" style:font-name-asian="Arial" style:font-size-asian="11pt" style:font-name-complex="Arial" style:font-size-complex="11pt"/>
    </style:style>
    <style:style style:name="T478_2" style:family="text">
      <style:text-properties style:font-name="Arial" fo:font-size="11pt" style:font-name-asian="Arial" style:font-size-asian="11pt" style:font-name-complex="Arial" style:font-size-complex="11pt"/>
    </style:style>
    <style:style style:name="T478_3" style:family="text">
      <style:text-properties style:font-name="Arial" fo:font-size="11pt" style:font-name-asian="Arial" style:font-size-asian="11pt" style:font-name-complex="Arial" style:font-size-complex="11pt"/>
    </style:style>
    <style:style style:name="T478_4" style:family="text">
      <style:text-properties style:font-name="Arial" fo:font-size="11pt" style:font-name-asian="Arial" style:font-size-asian="11pt" style:font-name-complex="Arial" style:font-size-complex="11pt"/>
    </style:style>
    <style:style style:name="T478_5" style:family="text">
      <style:text-properties style:font-name="Arial" fo:font-size="11pt" style:font-name-asian="Arial" style:font-size-asian="11pt" style:font-name-complex="Arial" style:font-size-complex="11pt"/>
    </style:style>
    <style:style style:name="P479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480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Table11" style:family="table">
      <style:table-properties table:align="left" style:width="14.552cm" fo:margin-left="0cm"/>
    </style:style>
    <style:style style:name="Column57" style:family="table-column">
      <style:table-column-properties style:column-width="3.879cm" style:use-optimal-column-width="false"/>
    </style:style>
    <style:style style:name="Column58" style:family="table-column">
      <style:table-column-properties style:column-width="3.494cm" style:use-optimal-column-width="false"/>
    </style:style>
    <style:style style:name="Column59" style:family="table-column">
      <style:table-column-properties style:column-width="3.249cm" style:use-optimal-column-width="false"/>
    </style:style>
    <style:style style:name="Column60" style:family="table-column">
      <style:table-column-properties style:column-width="3.93cm" style:use-optimal-column-width="false"/>
    </style:style>
    <style:style style:name="Row51" style:family="table-row">
      <style:table-row-properties style:min-row-height="0.529cm" style:use-optimal-row-height="false"/>
    </style:style>
    <style:style style:name="Cell17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7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82" style:family="paragraph" style:parent-style-name="Normal">
      <style:paragraph-properties fo:line-height="100%" fo:margin-bottom="0cm"/>
    </style:style>
    <style:style style:name="T482_1" style:family="text"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7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83" style:family="paragraph" style:parent-style-name="Normal">
      <style:paragraph-properties fo:line-height="100%" fo:margin-bottom="0cm"/>
    </style:style>
    <style:style style:name="T483_1" style:family="text">
      <style:text-properties fo:color="#000000"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Cell18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84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ja" fo:language-complex="ar" fo:country="US" fo:country-asian="JP" fo:country-complex="SA"/>
    </style:style>
    <style:style style:name="P485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486" style:family="paragraph" style:parent-style-name="Normal">
      <style:paragraph-properties fo:text-align="justify" fo:margin-bottom="0cm"/>
      <style:text-properties style:font-name="Arial" fo:font-size="11pt" style:font-name-asian="Arial" style:font-size-asian="11pt" style:font-name-complex="Arial" style:font-size-complex="11pt"/>
    </style:style>
    <style:style style:name="P487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/>
    </style:style>
    <style:style style:name="P488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/>
    </style:style>
  </office:automatic-styles>
  <office:body>
    <office:text>
      <text:p text:style-name="P1"/>
      <text:p text:style-name="P2"/>
      <text:h text:style-name="P3" text:outline-level="2"><text:span text:style-name="T3_1">Annual<text:s/>Review<text:s/>–<text:s/></text:span><text:span text:style-name="T3_2">April<text:s/></text:span><text:span text:style-name="T3_3">202</text:span><text:span text:style-name="T3_4">6</text:span></text:h>
      <text:p text:style-name="P4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5"><text:span text:style-name="T5_1">Title:<text:s text:c="2"/></text:span><text:span text:style-name="T5_2">Support<text:s/>to<text:s/>British<text:s/>Overseas<text:s/>NGOs<text:s/>for<text:s/>Development<text:s/>(Bond)<text:s/>and<text:s/>the<text:s/>UK<text:s/>Alliance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6"><text:span text:style-name="T6_1">Programme<text:s/>Value<text:s/>£<text:s/>(full<text:s/>life):<text:s/></text:span><text:span text:style-name="T6_2">£3,232,515</text:span></text:p>
          </table:table-cell>
          <table:covered-table-cell/>
          <table:table-cell table:style-name="Cell3">
            <text:p text:style-name="P7"><text:span text:style-name="T7_1">Review<text:s/>date:<text:s/></text:span><text:span text:style-name="T7_2">31<text:s/>March<text:s/>202</text:span><text:span text:style-name="T7_3">6</text:span></text:p>
          </table:table-cell>
        </table:table-row>
        <table:table-row table:style-name="Row3">
          <table:table-cell table:style-name="Cell4">
            <text:p text:style-name="P8"><text:span text:style-name="T8_1">Programme<text:s/>Code:<text:s/></text:span><text:span text:style-name="T8_2">400194-401</text:span></text:p>
          </table:table-cell>
          <table:table-cell table:style-name="Cell5">
            <text:p text:style-name="P9"><text:span text:style-name="T9_1">AMP<text:s/>start<text:s/>date:</text:span></text:p>
            <text:p text:style-name="P10"><text:span text:style-name="T10_1">02<text:s/>May<text:s/>2024</text:span></text:p>
          </table:table-cell>
          <table:table-cell table:style-name="Cell6">
            <text:p text:style-name="P11"><text:span text:style-name="T11_1">AMP<text:s/>end<text:s/>date:</text:span><text:span text:style-name="T11_2"><text:s/></text:span></text:p>
            <text:p text:style-name="P12"><text:span text:style-name="T12_1">31<text:s/>March<text:s/>202</text:span><text:span text:style-name="T12_2">7</text:span></text:p>
          </table:table-cell>
        </table:table-row>
      </table:table>
      <text:p text:style-name="P13"/>
      <text:p text:style-name="P14"><text:span text:style-name="T14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5"><text:span text:style-name="T15_1">Year</text:span></text:p>
          </table:table-cell>
          <table:table-cell table:style-name="Cell8">
            <text:p text:style-name="P16"><text:span text:style-name="T16_1">202</text:span><text:span text:style-name="T16_2">6</text:span><text:span text:style-name="T16_3">-2</text:span><text:span text:style-name="T16_4">7</text:span></text:p>
          </table:table-cell>
          <table:table-cell table:style-name="Cell9">
            <text:p text:style-name="P17"/>
          </table:table-cell>
          <table:table-cell table:style-name="Cell10">
            <text:p text:style-name="P18"/>
          </table:table-cell>
          <table:table-cell table:style-name="Cell11">
            <text:p text:style-name="P19"/>
          </table:table-cell>
          <table:table-cell table:style-name="Cell12">
            <text:p text:style-name="P20"/>
          </table:table-cell>
          <table:table-cell table:style-name="Cell13">
            <text:p text:style-name="P21"/>
          </table:table-cell>
          <table:table-cell table:style-name="Cell14">
            <text:p text:style-name="P22"/>
          </table:table-cell>
          <table:table-cell table:style-name="Cell15">
            <text:p text:style-name="P23"/>
          </table:table-cell>
        </table:table-row>
        <table:table-row table:style-name="Row5">
          <table:table-cell table:style-name="Cell16">
            <text:p text:style-name="P24"><text:span text:style-name="T24_1">Overall<text:s/>Output<text:s/>Score</text:span></text:p>
          </table:table-cell>
          <table:table-cell table:style-name="Cell17">
            <text:p text:style-name="P25"><text:span text:style-name="T25_1">A+</text:span></text:p>
          </table:table-cell>
          <table:table-cell table:style-name="Cell18">
            <text:p text:style-name="P26"/>
          </table:table-cell>
          <table:table-cell table:style-name="Cell19">
            <text:p text:style-name="P27"/>
          </table:table-cell>
          <table:table-cell table:style-name="Cell20">
            <text:p text:style-name="P28"/>
          </table:table-cell>
          <table:table-cell table:style-name="Cell21">
            <text:p text:style-name="P29"/>
          </table:table-cell>
          <table:table-cell table:style-name="Cell22">
            <text:p text:style-name="P30"/>
          </table:table-cell>
          <table:table-cell table:style-name="Cell23">
            <text:p text:style-name="P31"/>
          </table:table-cell>
          <table:table-cell table:style-name="Cell24">
            <text:p text:style-name="P32"/>
          </table:table-cell>
        </table:table-row>
        <table:table-row table:style-name="Row6">
          <table:table-cell table:style-name="Cell25">
            <text:p text:style-name="P33"><text:span text:style-name="T33_1">Risk<text:s/>Rating<text:s/></text:span></text:p>
          </table:table-cell>
          <table:table-cell table:style-name="Cell26">
            <text:p text:style-name="P34"><text:span text:style-name="T34_1">Medium</text:span></text:p>
          </table:table-cell>
          <table:table-cell table:style-name="Cell27">
            <text:p text:style-name="P35"/>
          </table:table-cell>
          <table:table-cell table:style-name="Cell28">
            <text:p text:style-name="P36"/>
          </table:table-cell>
          <table:table-cell table:style-name="Cell29">
            <text:p text:style-name="P37"/>
          </table:table-cell>
          <table:table-cell table:style-name="Cell30">
            <text:p text:style-name="P38"/>
          </table:table-cell>
          <table:table-cell table:style-name="Cell31">
            <text:p text:style-name="P39"/>
          </table:table-cell>
          <table:table-cell table:style-name="Cell32">
            <text:p text:style-name="P40"/>
          </table:table-cell>
          <table:table-cell table:style-name="Cell33">
            <text:p text:style-name="P41"/>
          </table:table-cell>
        </table:table-row>
      </table:table>
      <text:p text:style-name="P42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3"><text:span text:style-name="T43_1">DevTracker<text:s/>Link<text:s/>to<text:s/>Business<text:s/>Case:<text:s/></text:span></text:p>
          </table:table-cell>
          <table:table-cell table:style-name="Cell35">
            <text:p text:style-name="P44"/>
          </table:table-cell>
        </table:table-row>
        <table:table-row table:style-name="Row8">
          <table:table-cell table:style-name="Cell36">
            <text:p text:style-name="P45"><text:span text:style-name="T45_1">DevTracker<text:s/>Link<text:s/>to<text:s/>results<text:s/>framework:<text:s/></text:span></text:p>
          </table:table-cell>
          <table:table-cell table:style-name="Cell37">
            <text:p text:style-name="P46"/>
          </table:table-cell>
        </table:table-row>
      </table:table>
      <text:p text:style-name="P47"/>
      <text:p text:style-name="P48"><text:span text:style-name="T48_1">A.<text:s/>SUMMARY<text:s/>AND<text:s/>OVERVIEW</text:span><text:span text:style-name="T48_2">]</text:span></text:p>
      <text:p text:style-name="P49"><text:span text:style-name="T49_1">Description<text:s/>of<text:s/></text:span><text:span text:style-name="T49_2">programme</text:span><text:span text:style-name="T49_3"><text:s/></text:span></text:p>
      <text:p text:style-name="P50"><text:span text:style-name="T50_1">This<text:s/></text:span><text:span text:style-name="T50_2">programme</text:span><text:span text:style-name="T50_3"><text:s/>is<text:s/>a<text:s/>three-year<text:s/></text:span><text:span text:style-name="T50_4">programme</text:span><text:span text:style-name="T50_5"><text:s/>funded<text:s/>by<text:s/>the<text:s/>Foreign<text:s/>Commonwealth<text:s/>and<text:s/>Development<text:s/>Office<text:s/>(FCDO)<text:s/>to<text:s/>support<text:s/>the<text:s/>UK<text:s/>international<text:s/>development<text:s/>sector</text:span><text:span text:style-name="T50_6"><text:s/>through<text:s/>the<text:s/></text:span><text:span text:style-name="T50_7">UK<text:s/>Alliance</text:span><text:span text:style-name="T50_8"><text:s/>(UKA)</text:span><text:span text:style-name="T50_9">.<text:s/></text:span><text:span text:style-name="T50_10">One<text:s/>of<text:s/>the<text:s/>UK’s<text:s/>strengths<text:s/>is<text:s/>its’<text:s/>vibrant<text:s/>network<text:s/>of<text:s/>thousands<text:s/>of<text:s/>civil<text:s/>society<text:s/></text:span><text:span text:style-name="T50_11">organisations</text:span><text:span text:style-name="T50_12"><text:s/>that<text:s/>work<text:s/>in<text:s/>partnership<text:s/>with<text:s/>others<text:s/>across<text:s/>the<text:s/>world,<text:s/>supporting<text:s/></text:span><text:span text:style-name="T50_13">marginalised</text:span><text:span text:style-name="T50_14"><text:s/>communities<text:s/>and<text:s/>the<text:s/>delivery<text:s/>of<text:s/>the<text:s/>UN<text:s/>Sustainable<text:s/>Development<text:s/>Goals.<text:s/></text:span><text:span text:style-name="T50_15">In<text:s/>order<text:s/>to</text:span><text:span text:style-name="T50_16"><text:s/>thrive,<text:s/>these<text:s/></text:span><text:span text:style-name="T50_17">organisations</text:span><text:span text:style-name="T50_18"><text:s/>benefit<text:s/>from<text:s/>coordination<text:s/>and<text:s/>support<text:s/>by<text:s/>network<text:s/></text:span><text:span text:style-name="T50_19">organisations</text:span><text:span text:style-name="T50_20"><text:s/>who<text:s/>know<text:s/>the<text:s/>needs<text:s/>of<text:s/>their<text:s/>members</text:span><text:span text:style-name="T50_21">,<text:s/>can<text:s/>act<text:s/>as<text:s/>their<text:s/>‘critical<text:s/>friend’</text:span><text:span text:style-name="T50_22">,<text:s/></text:span><text:span text:style-name="T50_23">and<text:s/>champion<text:s/></text:span><text:span text:style-name="T50_24">the<text:s/>health<text:s/>and<text:s/>efficiency<text:s/>of<text:s/></text:span><text:span text:style-name="T50_25">all<text:s/>of</text:span><text:span text:style-name="T50_26"><text:s/>civil<text:s/>society.</text:span></text:p>
      <text:p text:style-name="P51"><text:span text:style-name="T51_1">The<text:s/>UKA<text:s/>is<text:s/>made<text:s/>up<text:s/>of<text:s/>Bond<text:s/>and<text:s/>its’<text:s/>sister<text:s/>networks<text:s/>covering<text:s/>UK<text:s/>nations<text:s/>which<text:s/>includes<text:s/>Hub<text:s/>Cymru<text:s/>Africa<text:s/>(HCA)<text:s/>in<text:s/>Wales,<text:s/>Scotland’s<text:s/>International<text:s/>Development<text:s/>Alliance<text:s/>(SInDA),<text:s/>the<text:s/>Coalition<text:s/>of<text:s/>Aid<text:s/>and<text:s/>Development<text:s/>Agencies<text:s/>in<text:s/>Northern<text:s/>Ireland<text:s/>(CADA<text:s/>NI),<text:s/>the<text:s/>South-West<text:s/></text:span><text:span text:style-name="T51_2">International<text:s/>Development<text:s/>Network<text:s/>(SWIDN)<text:s/>and<text:s/>the<text:s/>Small<text:s/>International<text:s/>Development<text:s/>Charities<text:s/>Network<text:s/>(SIDCN).<text:s text:c="2"/></text:span></text:p>
      <text:p text:style-name="P52"><text:span text:style-name="T52_1">The<text:s/>UK</text:span><text:span text:style-name="T52_2">A</text:span><text:span text:style-name="T52_3"><text:s/>unites<text:s/>the<text:s/>sector<text:s/>to<text:s/>achieve<text:s/>collaborative<text:s/>advocacy</text:span><text:span text:style-name="T52_4">,</text:span><text:span text:style-name="T52_5"><text:s/>shared<text:s/>learning,<text:s/>collective<text:s/></text:span><text:span text:style-name="T52_6">strategising</text:span><text:span text:style-name="T52_7"><text:s/>and<text:s/>problem<text:s/>solving.<text:s/></text:span><text:span text:style-name="T52_8">It<text:s/>provides<text:s/>a<text:s/>platform<text:s/>for<text:s/>dialogue<text:s/>among<text:s/>members<text:s/>and<text:s/>allies,<text:s/>facilitating<text:s/>the<text:s/>collation<text:s/>and<text:s/>dissemination<text:s/>of<text:s/>data<text:s/>and<text:s/>opinions<text:s/>on<text:s/>shared<text:s/>interests.<text:s/></text:span><text:span text:style-name="T52_9"><text:s/></text:span><text:span text:style-name="T52_10"><text:s/></text:span><text:span text:style-name="T52_11">This<text:s/>enables<text:s/>engagement<text:s/>in</text:span><text:span text:style-name="T52_12"><text:s/></text:span><text:span text:style-name="T52_13">regional<text:s/>and<text:s/>global<text:s/>debates<text:s/>as<text:s/>well<text:s/>as<text:s/>policy<text:s/>fora.<text:s/></text:span><text:span text:style-name="T52_14">UK<text:s/>civil<text:s/>society<text:s/>is<text:s/>more<text:s/>effective<text:s/>when<text:s/>it<text:s/>combines<text:s/>its’<text:s/>voice<text:s/>effectively<text:s/>to<text:s/>develop<text:s/>a<text:s/>coherent<text:s/>set<text:s/>of<text:s/>messages<text:s/>and<text:s/>priorities<text:s/>for<text:s/>the<text:s/>government<text:s/>and<text:s/>other<text:s/>stakeholders<text:s/>and<text:s/>to<text:s/>coordinate<text:s/>government<text:s/>engagement,<text:s/>especially<text:s/>at<text:s/>higher<text:s/>levels.<text:s text:c="2"/></text:span><text:span text:style-name="T52_15">A<text:s/>wide<text:s/>and<text:s/>varied<text:s/>sector<text:s/>also<text:s/>provides<text:s/>multiple<text:s/>opportunities<text:s/>for<text:s/>shared<text:s/>learning,<text:s/>both<text:s/>across<text:s/>the<text:s/>sector<text:s/>and<text:s/>with<text:s/>FCDO<text:s/>and<text:s/>other<text:s/>development<text:s/>actors.<text:s/>At<text:s/>the<text:s/>same<text:s/>time,<text:s/></text:span><text:span text:style-name="T52_16">the<text:s/>challenges<text:s/>facing<text:s/>UK<text:s/>civil<text:s/>society<text:s/>are<text:s/>ever<text:s/>increasing,<text:s/>with<text:s/>the<text:s/>international<text:s/>development<text:s/>system<text:s/>experiencing<text:s/>a<text:s/>period<text:s/>of<text:s/>intense<text:s/>and<text:s/>rapid<text:s/>change.<text:s/>Global<text:s/>challenges<text:s/>have<text:s/>been<text:s/>intensifying<text:s/>and<text:s/>becoming<text:s/>more<text:s/>complex<text:s/>in<text:s/>recent<text:s/>years.<text:s/>The<text:s/>closure<text:s/>of<text:s/>USAID<text:s/>and<text:s/>drastic<text:s/>cuts<text:s/>to<text:s/>overseas<text:s/>development<text:s/>assistance<text:s/>(ODA)<text:s/>budgets<text:s/>across<text:s/>the<text:s/>world<text:s/>has<text:s/>raised<text:s/>questions<text:s/>o</text:span><text:span text:style-name="T52_17">f</text:span><text:span text:style-name="T52_18"><text:s/>how<text:s/>the<text:s/>international<text:s/>development<text:s/>system<text:s/>will<text:s/>continue<text:s/>to<text:s/>operate</text:span><text:span text:style-name="T52_19">.<text:s text:c="2"/></text:span><text:span text:style-name="T52_20">UKA</text:span><text:span text:style-name="T52_21"><text:s/>is<text:s/>uniquely<text:s/>placed<text:s/>to<text:s/></text:span><text:span text:style-name="T52_22">facilitate<text:s/>these<text:s/>conversations<text:s/>in<text:s/>the<text:s/>UK</text:span><text:span text:style-name="T52_23">,<text:s/>as<text:s/>a<text:s/>collective<text:s/>it<text:s/>has<text:s/>over<text:s/>3,500<text:s/>member<text:s/></text:span><text:span text:style-name="T52_24">organisations</text:span><text:span text:style-name="T52_25">.</text:span></text:p>
      <text:p text:style-name="P53"><text:span text:style-name="T53_1">The<text:s/></text:span><text:span text:style-name="T53_2">FCDO<text:s/></text:span><text:span text:style-name="T53_3">recognises</text:span><text:span text:style-name="T53_4"><text:s/>the<text:s/></text:span><text:span text:style-name="T53_5">distinct<text:s/></text:span><text:span text:style-name="T53_6">contribution<text:s/></text:span><text:span text:style-name="T53_7">and<text:s/>role<text:s/>that<text:s/></text:span><text:span text:style-name="T53_8">networks<text:s/></text:span><text:span text:style-name="T53_9">have</text:span><text:span text:style-name="T53_10"><text:s/>supporting</text:span><text:span text:style-name="T53_11"><text:s/></text:span><text:span text:style-name="T53_12">civil<text:s/>society</text:span><text:span text:style-name="T53_13">.<text:s text:c="2"/>Th</text:span><text:span text:style-name="T53_14">is</text:span><text:span text:style-name="T53_15"><text:s/></text:span><text:span text:style-name="T53_16">programme</text:span><text:span text:style-name="T53_17"><text:s/>is<text:s/></text:span><text:span text:style-name="T53_18">funding</text:span><text:span text:style-name="T53_19"><text:s/>the<text:s/>UKA<text:s/>core<text:s/>activities,<text:s/>enabling<text:s/>the<text:s/>UKA<text:s/>to<text:s/>respond<text:s/>to<text:s/>changing<text:s/>needs<text:s/>and<text:s/>demands<text:s/>within<text:s/>the<text:s/>sector<text:s/>and<text:s/></text:span><text:span text:style-name="T53_20">a<text:s/>number<text:s/>of</text:span><text:span text:style-name="T53_21"><text:s/>specific</text:span><text:span text:style-name="T53_22"><text:s/>projects</text:span><text:span text:style-name="T53_23"><text:s/></text:span><text:span text:style-name="T53_24">that<text:s/>are<text:s/></text:span><text:span text:style-name="T53_25">supporting<text:s/>the<text:s/>sector<text:s/>to<text:s/>change</text:span><text:span text:style-name="T53_26">;</text:span><text:span text:style-name="T53_27"><text:s/></text:span><text:span text:style-name="T53_28">including<text:s/></text:span><text:span text:style-name="T53_29">safeguarding</text:span><text:span text:style-name="T53_30">,<text:s/></text:span><text:span text:style-name="T53_31">providing<text:s/></text:span><text:span text:style-name="T53_32">quality<text:s/></text:span><text:span text:style-name="T53_33">data<text:s/></text:span><text:span text:style-name="T53_34">for<text:s/></text:span><text:span text:style-name="T53_35">the<text:s/>sector</text:span><text:span text:style-name="T53_36">,<text:s/></text:span><text:span text:style-name="T53_37">locally<text:s/>led<text:s/>development<text:s/>and<text:s/>anti-racism</text:span><text:span text:style-name="T53_38">.<text:s text:c="2"/></text:span></text:p>
      <text:p text:style-name="P54"><text:span text:style-name="T54_1">Summary<text:s/>supporting<text:s/>narrative<text:s/>for<text:s/>the<text:s/>overall<text:s/>score<text:s/>in<text:s/>this<text:s/>review<text:s/></text:span></text:p>
      <text:p text:style-name="P55"><text:span text:style-name="T55_1">The<text:s/>UKA<text:s/></text:span><text:span text:style-name="T55_2">programme</text:span><text:span text:style-name="T55_3"><text:s/>has<text:s/>delivered<text:s/>strong<text:s/>results<text:s/>in<text:s/>Year<text:s/>2,<text:s/>moderately<text:s/>exceeding<text:s/>expectations<text:s/>across<text:s/>the<text:s/>portfolio<text:s/>and<text:s/>demonstrating<text:s/>sustained<text:s/>relevance<text:s/>and<text:s/>impact<text:s/>at<text:s/>a<text:s/>time<text:s/>of<text:s/>significant<text:s/>stress</text:span><text:span text:style-name="T55_4"><text:s/>across<text:s/>the<text:s/>sector</text:span><text:span text:style-name="T55_5">.<text:s/>Across<text:s/>all<text:s/>partners,<text:s/>core<text:s/>activities<text:s/>were<text:s/>delivered<text:s/>consistently,<text:s/>policy<text:s/>advocacy<text:s/>generated<text:s/>concrete<text:s/>outcomes<text:s/>at<text:s/>UK<text:s/>and<text:s/>devolved<text:s/>government<text:s/>level,<text:s/>and<text:s/>member-reported<text:s/>outcomes<text:s/>evidence<text:s/>measurable<text:s/>progress<text:s/>towards<text:s/>all<text:s/>three<text:s/></text:span><text:span text:style-name="T55_6">programme</text:span><text:span text:style-name="T55_7"><text:s/>outcomes.</text:span></text:p>
      <text:p text:style-name="P56"><text:span text:style-name="T56_1">The<text:s/>external<text:s/>environment<text:s/>in<text:s/>Year<text:s/>2<text:s/>was<text:s/>considerably<text:s/>more<text:s/>challenging<text:s/>than<text:s/>in<text:s/>Year<text:s/>1,<text:s/>with<text:s/>UK<text:s/>ODA<text:s/>reductions,<text:s/>the<text:s/>closure<text:s/>of<text:s/>USAID,<text:s/>and<text:s/>a<text:s/>growing<text:s/>anti-solidarity<text:s/>political<text:s/>narrative<text:s/>creat</text:span><text:span text:style-name="T56_2">ed</text:span><text:span text:style-name="T56_3"><text:s/>pressures<text:s/></text:span><text:span text:style-name="T56_4">on<text:s/>capacity<text:s/></text:span><text:span text:style-name="T56_5">across<text:s/>both<text:s/>partner<text:s/></text:span><text:span text:style-name="T56_6">organisations</text:span><text:span text:style-name="T56_7"><text:s/>and<text:s/>their<text:s/>members.<text:s/></text:span><text:span text:style-name="T56_8">P</text:span><text:span text:style-name="T56_9">artners<text:s/>have<text:s/>maintained</text:span><text:span text:style-name="T56_10">,</text:span><text:span text:style-name="T56_11"><text:s/>and<text:s/>in<text:s/>several<text:s/>areas<text:s/>strengthened</text:span><text:span text:style-name="T56_12">,</text:span><text:span text:style-name="T56_13"><text:s/>their<text:s/>delivery<text:s/>against<text:s/>this<text:s/>backdrop<text:s/></text:span><text:span text:style-name="T56_14">which<text:s/></text:span><text:span text:style-name="T56_15">is<text:s/>a<text:s/>significant<text:s/>indicator<text:s/>of<text:s/>the<text:s/></text:span><text:span text:style-name="T56_16">programme's</text:span><text:span text:style-name="T56_17"><text:s/>resilience<text:s/>and<text:s/>value.<text:s/>The<text:s/>independent<text:s/>M</text:span><text:span text:style-name="T56_18">id<text:s/></text:span><text:span text:style-name="T56_19">T</text:span><text:span text:style-name="T56_20">erm<text:s/></text:span><text:span text:style-name="T56_21">R</text:span><text:span text:style-name="T56_22">eview<text:s/>(MTR)</text:span><text:span text:style-name="T56_23">,<text:s/>conducted<text:s/>during<text:s/>Year<text:s/>2,<text:s/>confirmed<text:s/>that<text:s/>performance<text:s/>against<text:s/>the<text:s/></text:span><text:span text:style-name="T56_24">logframe</text:span><text:span text:style-name="T56_25"><text:s/>is<text:s/>strong,<text:s/></text:span><text:span text:style-name="T56_26">VfM</text:span><text:span text:style-name="T56_27"><text:s/>is<text:s/>high,<text:s/>and<text:s/>the<text:s/></text:span><text:span text:style-name="T56_28">programme's</text:span><text:span text:style-name="T56_29"><text:s/>rationale<text:s/>has<text:s/>strengthened<text:s/>rather<text:s/>than<text:s/>weakened<text:s/></text:span><text:span text:style-name="T56_30">as<text:s/>a<text:s/>result<text:s/>of</text:span><text:span text:style-name="T56_31"><text:s/>the<text:s/>changed<text:s/>aid<text:s/>landscape.<text:s/></text:span></text:p>
      <text:p text:style-name="P57"><text:span text:style-name="T57_1">Output<text:s/>5<text:s/>has<text:s/>progressed<text:s/>significantly<text:s/>relative<text:s/>to<text:s/>Year<text:s/>1,<text:s/>with<text:s/>the<text:s/>Funding<text:s/>Trends<text:s/>report<text:s/>in<text:s/>advanced<text:s/>stages<text:s/>of<text:s/>development<text:s/>and<text:s/>due<text:s/>for<text:s/>publication<text:s/>in<text:s/>May/June<text:s/>2026,<text:s/>representing<text:s/>a<text:s/>clear<text:s/>improvement<text:s/>in<text:s/>trajectory</text:span><text:span text:style-name="T57_2">.<text:s/>The<text:s/></text:span><text:span text:style-name="T57_3">programme</text:span><text:span text:style-name="T57_4"><text:s/>scores<text:s/>A+<text:s/>overall,<text:s/>maintaining<text:s/>its<text:s/>Year<text:s/>1<text:s/>score,<text:s/>with<text:s/>Outputs<text:s/>1,<text:s/>2<text:s/>and<text:s/>3<text:s/>scoring<text:s/>A+,<text:s/>Output<text:s/>4<text:s/>scoring<text:s/>A,<text:s/>and<text:s/>Output<text:s/>5<text:s/>scoring<text:s/>B,<text:s/>reflecting<text:s/>sustained<text:s/></text:span><text:span text:style-name="T57_5">strong<text:s/>delivery<text:s/>across<text:s/>the<text:s/>highest-weighted<text:s/>outputs<text:s/>against<text:s/>a<text:s/>significantly<text:s/>more<text:s/>challenging<text:s/>external<text:s/>environment<text:s/>than<text:s/>Year<text:s/>1.</text:span></text:p>
      <text:p text:style-name="P58"><text:span text:style-name="T58_1">Major<text:s/>lessons<text:s/>and<text:s/>recommendations<text:s/>for<text:s/>the<text:s/>year<text:s/>ahead<text:s/></text:span></text:p>
      <text:p text:style-name="P59"/>
      <table:table table:style-name="Table4">
        <table:table-column table:style-name="Column15"/>
        <table:table-column table:style-name="Column16"/>
        <table:table-column table:style-name="Column17"/>
        <table:table-row table:style-name="Row9">
          <table:table-cell table:style-name="Cell38">
            <text:p text:style-name="P60"><text:span text:style-name="T60_1">Learning<text:s/>Area</text:span></text:p>
          </table:table-cell>
          <table:table-cell table:style-name="Cell39">
            <text:p text:style-name="P61"><text:span text:style-name="T61_1">Lessons<text:s/>Learned</text:span></text:p>
          </table:table-cell>
          <table:table-cell table:style-name="Cell40">
            <text:p text:style-name="P62"><text:span text:style-name="T62_1">Recommendation</text:span></text:p>
          </table:table-cell>
        </table:table-row>
        <table:table-row table:style-name="Row10">
          <table:table-cell table:style-name="Cell41">
            <text:p text:style-name="P63"><text:span text:style-name="T63_1">Network<text:s/>resilience<text:s/>and<text:s/>capacity</text:span></text:p>
          </table:table-cell>
          <table:table-cell table:style-name="Cell42">
            <text:p text:style-name="P64"><text:span text:style-name="T64_1">Trusted<text:s/>civil<text:s/>society<text:s/>networks,<text:s/>like<text:s/>the<text:s/>UKA,<text:s/>become<text:s/>more<text:s/>valuable<text:s/>when<text:s/>the<text:s/></text:span><text:span text:style-name="T64_2">international<text:s/>development<text:s/></text:span><text:span text:style-name="T64_3">sector<text:s/>comes<text:s/>under<text:s/>increased<text:s/>pressure<text:s/>and<text:s/>uncertainty.<text:s text:c="3"/>All<text:s/>UKA<text:s/>partners<text:s/>reported<text:s/>an<text:s/>increase<text:s/>in<text:s/>demand<text:s/>from<text:s/>their<text:s/>members,<text:s/>at<text:s/>the<text:s/>same<text:s/>time<text:s/>as<text:s/>their<text:s/>members<text:s/>experiencing<text:s/>significant<text:s/>capacity<text:s/>constraints.<text:s/></text:span></text:p>
            <text:p text:style-name="P65"/>
            <text:p text:style-name="P66"><text:span text:style-name="T66_1">The<text:s/>networks<text:s/>themselves<text:s/>are<text:s/>not<text:s/>immune<text:s/>to<text:s/>these<text:s/>pressures,<text:s/>with<text:s/>partners<text:s/>reporting<text:s/>that<text:s/>the<text:s/>uncertainty<text:s/>of<text:s/>the<text:s/>funding<text:s/>for<text:s/>the<text:s/>final<text:s/>year<text:s/>created<text:s/>planning<text:s/>and<text:s/>resourcing<text:s/>challenges.<text:s/></text:span></text:p>
            <text:p text:style-name="P67"/>
          </table:table-cell>
          <table:table-cell table:style-name="Cell43">
            <text:p text:style-name="P68"><text:span text:style-name="T68_1">Maintain</text:span><text:span text:style-name="T68_2"><text:s/>momentum<text:s/>built<text:s/>through<text:s/>FCDO's<text:s/>confirmation<text:s/>of<text:s/>continued<text:s/>100%<text:s/>funding<text:s/>for<text:s/>the<text:s/>final<text:s/>year,<text:s/>with<text:s/>Bond<text:s/>supporting<text:s/>partners<text:s/>in<text:s/>early<text:s/>recruitment,<text:s/>workplan<text:s/></text:span><text:span text:style-name="T68_3">finalisation</text:span><text:span text:style-name="T68_4"><text:s/>and<text:s/>Year<text:s/>3<text:s/>delivery<text:s/>planning.</text:span></text:p>
            <text:p text:style-name="P69"/>
            <text:p text:style-name="P70"><text:span text:style-name="T70_1">Continue</text:span><text:span text:style-name="T70_2"><text:s/>to<text:s/></text:span><text:span text:style-name="T70_3">prioritise</text:span><text:span text:style-name="T70_4"><text:s/>flexible,<text:s/>accessible<text:s/>and<text:s/>peer-led<text:s/>engagement<text:s/>formats<text:s/>that<text:s/>distribute<text:s/>leadership<text:s/>across<text:s/>the<text:s/>network<text:s/>and<text:s/>reduce<text:s/>the<text:s/>burden<text:s/>on<text:s/>individual<text:s/>partner<text:s/></text:span><text:span text:style-name="T70_5">organisations</text:span><text:span text:style-name="T70_6">.</text:span></text:p>
            <text:p text:style-name="P71"/>
            <text:p text:style-name="P72"><text:span text:style-name="T72_1">Invest</text:span><text:span text:style-name="T72_2"><text:s/>in<text:s/>peer-led<text:s/>spaces<text:s/>and<text:s/>formats<text:s/>that<text:s/>allow<text:s/>members<text:s/>to<text:s/>share<text:s/>knowledge<text:s/>and<text:s/>support<text:s/>each<text:s/>other<text:s/>without<text:s/>requiring<text:s/>significant<text:s/>time<text:s/>commitments.</text:span></text:p>
            <text:p text:style-name="P73"/>
            <text:p text:style-name="P74"><text:span text:style-name="T74_1">Monitor</text:span><text:span text:style-name="T74_2"><text:s/>partner<text:s/>capacity<text:s/>actively<text:s/>across<text:s/>the<text:s/>final<text:s/>year<text:s/>and<text:s/>respond<text:s/>quickly<text:s/>where<text:s/>resourcing<text:s/>pressures<text:s/>risk<text:s/>affecting<text:s/>delivery<text:s/>quality,<text:s/>escalating<text:s/>to<text:s/>FCDO<text:s/>where<text:s/>necessary.</text:span></text:p>
          </table:table-cell>
        </table:table-row>
        <table:table-row table:style-name="Row11">
          <table:table-cell table:style-name="Cell44">
            <text:p text:style-name="P75"><text:span text:style-name="T75_1">Funding<text:s/>environment<text:s/>and<text:s/>member<text:s/>survival</text:span></text:p>
          </table:table-cell>
          <table:table-cell table:style-name="Cell45">
            <text:p text:style-name="P76"><text:span text:style-name="T76_1">Fundraising<text:s/>has<text:s/>emerged<text:s/>as<text:s/>the<text:s/>dominant<text:s/>concern<text:s/>across<text:s/>member<text:s/></text:span><text:span text:style-name="T76_2">organisations</text:span><text:span text:style-name="T76_3"><text:s/>of<text:s/>all<text:s/>UKA<text:s/>partners<text:s/>in<text:s/>Year<text:s/>2,<text:s/>driven<text:s/>by<text:s/>UK<text:s/>ODA<text:s/>reductions,<text:s/>USAID<text:s/>closure<text:s/>and<text:s/>a<text:s/>shrinking<text:s/>trust<text:s/>and<text:s/>foundation<text:s/>funding<text:s/>landscape.<text:s/>Members<text:s/>are<text:s/>most<text:s/>motivated<text:s/>to<text:s/>engage<text:s/>with<text:s/>learning<text:s/>and<text:s/>events<text:s/>that<text:s/>directly<text:s/>address<text:s/>their<text:s/></text:span><text:span text:style-name="T76_4">organisational</text:span><text:span text:style-name="T76_5"><text:s/>survival<text:s/>and<text:s/>effectiveness,<text:s/>as<text:s/>evidenced<text:s/>by<text:s/>consistently<text:s/>high<text:s/>attendance<text:s/>at<text:s/>fundraising-focused<text:s/>sessions<text:s/>across<text:s/>SIDA,<text:s/>HCA<text:s/>and<text:s/>SWIDN.</text:span></text:p>
            <text:p text:style-name="P77"/>
          </table:table-cell>
          <table:table-cell table:style-name="Cell46">
            <text:p text:style-name="P78"><text:span text:style-name="T78_1">Design</text:span><text:span text:style-name="T78_2"><text:s/>year<text:s/>3<text:s/>learning<text:s/>and<text:s/>events<text:s/>programming<text:s/>with<text:s/>fundraising<text:s/>resilience,<text:s/>financial<text:s/>sustainability<text:s/>and<text:s/></text:span><text:span text:style-name="T78_3">organisational</text:span><text:span text:style-name="T78_4"><text:s/>effectiveness<text:s/>as<text:s/>explicit<text:s/>priorities,</text:span><text:span text:style-name="T78_5"><text:s/>and<text:s/>at<text:s/>the<text:s/>same<text:s/>time<text:s/>continue<text:s/>to<text:s/></text:span><text:span text:style-name="T78_6">be<text:s/>a<text:s/>‘critical<text:s/>friend’<text:s/>to<text:s/>their<text:s/>members’,<text:s/>encouraging<text:s/>them<text:s/>to<text:s/>consider<text:s/>how<text:s/>the<text:s/>continued<text:s/>push<text:s/>for<text:s/>funding<text:s/>interacts<text:s/>with<text:s/>locally<text:s/>led<text:s/>development,<text:s/>anti-racism</text:span><text:span text:style-name="T78_7">,<text:s/></text:span><text:span text:style-name="T78_8">the<text:s/>future<text:s/>of<text:s/>the<text:s/>INGO</text:span><text:span text:style-name="T78_9"><text:s/>and<text:s/>their<text:s/>strategic<text:s/>objectives</text:span><text:span text:style-name="T78_10">.<text:s/></text:span><text:span text:style-name="T78_11"><text:s/></text:span></text:p>
          </table:table-cell>
        </table:table-row>
        <table:table-row table:style-name="Row12">
          <table:table-cell table:style-name="Cell47">
            <text:p text:style-name="P79"><text:span text:style-name="T79_1">Policy<text:s/>engagement<text:s/>with<text:s/>Government</text:span></text:p>
          </table:table-cell>
          <table:table-cell table:style-name="Cell48">
            <text:p text:style-name="P80"><text:span text:style-name="T80_1">Quality<text:s/>of<text:s/>policymaker<text:s/>engagement<text:s/>has<text:s/>proven<text:s/>more<text:s/>important<text:s/>than<text:s/>frequency,<text:s/>with<text:s/>CADA's<text:s/>refined<text:s/>‘All<text:s/>Party<text:s/>Group<text:s/>for<text:s/>International<text:s/>Development<text:s/>(APGID)model<text:s/>and<text:s/>SIDA's<text:s/>sustained<text:s/>relationship-based<text:s/>approach<text:s/>both<text:s/>demonstrating<text:s/>that<text:s/>fewer,<text:s/>better-prepared<text:s/>engagements<text:s/>generate<text:s/>stronger<text:s/>outcomes.<text:s/>Upcoming<text:s/>political<text:s/>transitions,<text:s/>including<text:s/>the<text:s/>Scottish<text:s/>Parliament<text:s/>elections<text:s/>in<text:s/>May<text:s/>2026<text:s/>and<text:s/>the<text:s/>UK<text:s/>G20<text:s/>presidency<text:s/>in<text:s/>2027,<text:s/>present<text:s/>both<text:s/>risk<text:s/>and<text:s/>significant<text:s/>opportunity<text:s/>for<text:s/>the<text:s/>UKA's<text:s/>collective<text:s/>advocacy<text:s/>agenda.</text:span></text:p>
            <text:p text:style-name="P81"/>
          </table:table-cell>
          <table:table-cell table:style-name="Cell49">
            <text:p text:style-name="P82"/>
            <text:p text:style-name="P83"><text:span text:style-name="T83_1">Prioritise</text:span><text:span text:style-name="T83_2"><text:s/>early<text:s/>relationship-building<text:s/>with<text:s/>UK<text:s/>government<text:s/>and<text:s/>devolved<text:s/>government<text:s/>officials<text:s/>to<text:s/>maintain<text:s/>advocacy<text:s/>momentum<text:s/>heading<text:s/>into<text:s/>the<text:s/>final<text:s/>year<text:s/>of<text:s/>the<text:s/>grant.</text:span></text:p>
            <text:p text:style-name="P84"/>
            <text:p text:style-name="P85"><text:span text:style-name="T85_1">Develop</text:span><text:span text:style-name="T85_2"><text:s/>shared<text:s/>UKA-wide<text:s/>advocacy<text:s/>positions<text:s/>around<text:s/>the<text:s/>UK<text:s/>G20<text:s/>presidency<text:s/>in<text:s/>2027<text:s/>to<text:s/></text:span><text:span text:style-name="T85_3">maximise</text:span><text:span text:style-name="T85_4"><text:s/>the<text:s/>collective<text:s/>influence<text:s/>of<text:s/>the<text:s/>alliance<text:s/>across<text:s/>all<text:s/>partners.</text:span></text:p>
            <text:p text:style-name="P86"/>
            <text:p text:style-name="P87"><text:span text:style-name="T87_1">Consolidate</text:span><text:span text:style-name="T87_2"><text:s/>and<text:s/>share<text:s/>learning<text:s/>from<text:s/>CADA's<text:s/>APGID<text:s/>model<text:s/>and<text:s/>SIDA's<text:s/>relationship-based<text:s/>approach<text:s/>as<text:s/>good<text:s/>practice<text:s/>across<text:s/>the<text:s/>UKA,<text:s/>applying<text:s/>a<text:s/>quality-over-quantity<text:s/>principle<text:s/>to<text:s/>all<text:s/>policymaker<text:s/>engagement.</text:span></text:p>
            <text:p text:style-name="P88"/>
            <text:p text:style-name="P89"><text:span text:style-name="T89_1">Identify</text:span><text:span text:style-name="T89_2"><text:s/>two<text:s/>or<text:s/>three<text:s/>shared<text:s/>advocacy<text:s/>asks<text:s/>for<text:s/>Year<text:s/>3<text:s/>that<text:s/>all<text:s/>partners<text:s/>can<text:s/>align<text:s/>behind,<text:s/>reducing<text:s/>duplication<text:s/>and<text:s/>strengthening<text:s/>the<text:s/>collective<text:s/>sector<text:s/>voice.</text:span></text:p>
            <text:p text:style-name="P90"/>
            <text:p text:style-name="P91"><text:span text:style-name="T91_1">Track</text:span><text:span text:style-name="T91_2"><text:s/>and<text:s/>document<text:s/>policy<text:s/>outcomes<text:s/>systematically<text:s/>across<text:s/>all<text:s/>partners<text:s/>to<text:s/>build<text:s/>a<text:s/>stronger<text:s/>cumulative<text:s/>evidence<text:s/>base<text:s/>for<text:s/>the<text:s/></text:span><text:span text:style-name="T91_3">programme's</text:span><text:span text:style-name="T91_4"><text:s/>advocacy<text:s/>impact.</text:span></text:p>
          </table:table-cell>
        </table:table-row>
        <table:table-row table:style-name="Row13">
          <table:table-cell table:style-name="Cell50">
            <text:p text:style-name="P92"><text:span text:style-name="T92_1">Sector<text:s/>transformation<text:s/>and<text:s/>risk<text:s/>of<text:s/>fragmentation</text:span></text:p>
          </table:table-cell>
          <table:table-cell table:style-name="Cell51">
            <text:p text:style-name="P93"><text:span text:style-name="T93_1">Transformation<text:s/>is<text:s/>not<text:s/>linear,<text:s/>INGOs<text:s/>have<text:s/>struggled<text:s/>to<text:s/>move<text:s/>beyond<text:s/>rhetoric<text:s/>and<text:s/>make<text:s/>progress<text:s/>on<text:s/></text:span><text:span text:style-name="T93_2">locally-led</text:span><text:span text:style-name="T93_3">,<text:s/>anti-racist<text:s/>and<text:s/>decolonial<text:s/>practice.<text:s/>INGO<text:s/>transformation<text:s/>is<text:s/>most<text:s/>effective<text:s/>when<text:s/>grounded<text:s/>in<text:s/>honest<text:s/>peer-led<text:s/>reflection<text:s/>rather<text:s/>than<text:s/>formal<text:s/>training-led<text:s/>approaches,<text:s/>it<text:s/>cannot<text:s/>be<text:s/>taught.<text:s/></text:span></text:p>
            <text:p text:style-name="P94"/>
            <text:p text:style-name="P95"><text:span text:style-name="T95_1">ODA<text:s/>cuts<text:s/>have<text:s/></text:span><text:span text:style-name="T95_2">sped<text:s/>up<text:s/></text:span><text:span text:style-name="T95_3">internal<text:s/>debates<text:s/>by<text:s/>INGOs<text:s/>on<text:s/>the<text:s/>future<text:s/>of<text:s/>their<text:s/>sector</text:span><text:span text:style-name="T95_4"><text:s/>but<text:s/>also<text:s/>risk<text:s/></text:span><text:span text:style-name="T95_5">ideological<text:s/></text:span><text:span text:style-name="T95_6">fragmentation</text:span><text:span text:style-name="T95_7">,<text:s/></text:span><text:span text:style-name="T95_8">with<text:s/>some<text:s/></text:span><text:span text:style-name="T95_9">reflecting<text:s/>that<text:s/>the<text:s/>ODA<text:s/>cuts<text:s/>are<text:s/>an<text:s/>opportunity<text:s/>to<text:s/></text:span><text:span text:style-name="T95_10">fundamentally<text:s/></text:span><text:span text:style-name="T95_11">re-</text:span><text:span text:style-name="T95_12">shape<text:s/>the</text:span><text:span text:style-name="T95_13"><text:s/>international<text:s/>systems</text:span><text:span text:style-name="T95_14"><text:s/>so<text:s/>that<text:s/>it<text:s/></text:span><text:span text:style-name="T95_15">reflect</text:span><text:span text:style-name="T95_16"><text:s/>our<text:s/>values<text:s/>and<text:s/>others<text:s/>pushing<text:s/>for<text:s/>a<text:s/>return<text:s/>to<text:s/>0.7%<text:s/>ODA.<text:s/></text:span></text:p>
            <text:p text:style-name="P96"/>
            <text:p text:style-name="P97"><text:span text:style-name="T97_1">There<text:s/>is<text:s/></text:span><text:span text:style-name="T97_2">also<text:s/></text:span><text:span text:style-name="T97_3">risk<text:s/>of<text:s/>burn</text:span><text:span text:style-name="T97_4">-</text:span><text:span text:style-name="T97_5">out<text:s/>from<text:s/>across<text:s/>the<text:s/>sector,</text:span><text:span text:style-name="T97_6"><text:s/>as<text:s/>the<text:s/>passion<text:s/>and<text:s/>perseverance<text:s/>of<text:s/>those<text:s/>involved<text:s/>to<text:s/>maintain<text:s/>momentum<text:s/>during<text:s/>difficult<text:s/></text:span><text:span text:style-name="T97_7">times,</text:span><text:span text:style-name="T97_8"><text:s/>will<text:s/>likely<text:s/>run<text:s/>out</text:span><text:span text:style-name="T97_9"><text:s/>and<text:s/></text:span><text:span text:style-name="T97_10">could<text:s/>undermine<text:s/>collective<text:s/>momentum<text:s/>on<text:s/>sector<text:s/>transformation.<text:s/></text:span></text:p>
            <text:p text:style-name="P98"/>
            <text:p text:style-name="P99"><text:span text:style-name="T99_1">Networks<text:s/>and<text:s/>convenors<text:s/>are<text:s/>increasingly<text:s/>being<text:s/>looked<text:s/>to<text:s/>as<text:s/>spaces<text:s/>for<text:s/>alignment<text:s/>and<text:s/>positive<text:s/>vision-building<text:s/>at<text:s/>a<text:s/>time<text:s/>when<text:s/>individual<text:s/></text:span><text:span text:style-name="T99_2">organisations</text:span><text:span text:style-name="T99_3"><text:s/>are<text:s/>focused<text:s/>on<text:s/>survival.</text:span></text:p>
            <text:p text:style-name="P100"/>
          </table:table-cell>
          <table:table-cell table:style-name="Cell52">
            <text:p text:style-name="P101"><text:span text:style-name="T101_1">Continue</text:span><text:span text:style-name="T101_2"><text:s/>to<text:s/>invest<text:s/>in<text:s/>safe,<text:s/>peer-led<text:s/>spaces<text:s/>for<text:s/>reflection<text:s/>and<text:s/>honest<text:s/>dialogue<text:s/>on<text:s/>sector<text:s/>transformation,<text:s/>and<text:s/>frame<text:s/>Year<text:s/>3<text:s/>engagement<text:s/>around<text:s/>a<text:s/>positive<text:s/>collective<text:s/>vision<text:s/>for<text:s/>the<text:s/>sector<text:s/>rather<text:s/>than<text:s/>a<text:s/>purely<text:s/>reactive<text:s/>response<text:s/>to<text:s/>external<text:s/>pressures.<text:s/></text:span></text:p>
            <text:p text:style-name="P102"/>
            <text:p text:style-name="P103"><text:span text:style-name="T103_1">Proactively<text:s/></text:span><text:span text:style-name="T103_2">address</text:span><text:span text:style-name="T103_3"><text:s/>the<text:s/>risk<text:s/>of<text:s/></text:span><text:span text:style-name="T103_4">sector<text:s/></text:span><text:span text:style-name="T103_5">burnout<text:s/>by<text:s/>acknowledging<text:s/>capacity<text:s/>constraints</text:span><text:span text:style-name="T103_6">,<text:s/></text:span><text:span text:style-name="T103_7">collaborate</text:span><text:span text:style-name="T103_8"><text:s/>with<text:s/>other<text:s/>initiatives<text:s/>and<text:s/>stakeholders<text:s/>to<text:s/>avoid<text:s/>duplication<text:s/>and<text:s/></text:span><text:span text:style-name="T103_9">design<text:s/>engagement<text:s/>that<text:s/>is<text:s/>proportionate<text:s/>to<text:s/>what<text:s/>members<text:s/>can<text:s/>realistically<text:s/>offer.</text:span></text:p>
            <text:p text:style-name="P104"/>
            <text:p text:style-name="P105"><text:span text:style-name="T105_1">Support<text:s/></text:span><text:span text:style-name="T105_2">Global<text:s/>Majority<text:s/></text:span><text:span text:style-name="T105_3">communities<text:s/></text:span><text:span text:style-name="T105_4">to<text:s/></text:span><text:span text:style-name="T105_5">take<text:s/>a<text:s/></text:span><text:span text:style-name="T105_6">lead</text:span><text:span text:style-name="T105_7"><text:s/>in<text:s/>transformation</text:span><text:span text:style-name="T105_8"><text:s/>and<text:s/>collaborate<text:s/>with<text:s/>other<text:s/></text:span><text:span text:style-name="T105_9">stakeholder</text:span><text:span text:style-name="T105_10"><text:s/>to<text:s/>prevent<text:s/>duplication<text:s/>of<text:s/>efforts.<text:s/></text:span></text:p>
          </table:table-cell>
        </table:table-row>
        <table:table-row table:style-name="Row14">
          <table:table-cell table:style-name="Cell53">
            <text:p text:style-name="P106"><text:span text:style-name="T106_1">Proportionate<text:s/>MEAL<text:s/>and<text:s/>reporting</text:span></text:p>
          </table:table-cell>
          <table:table-cell table:style-name="Cell54">
            <text:p text:style-name="P107"><text:span text:style-name="T107_1">The<text:s/>independent<text:s/>Mid<text:s/>Term<text:s/>Review<text:s/>(MTR)<text:s/>found<text:s/>that<text:s/>the<text:s/>MEAL<text:s/>system<text:s/>for<text:s/>the<text:s/>grant,<text:s/>while<text:s/>logically<text:s/>structured,<text:s/>places<text:s/>a<text:s/>disproportionate<text:s/>reporting<text:s/>burden<text:s/>on<text:s/>smaller<text:s/>UKA<text:s/>partners<text:s/>and<text:s/>does<text:s/>not<text:s/>fully<text:s/>capture<text:s/>the<text:s/>nuanced<text:s/>grassroots<text:s/>impact<text:s/>of<text:s/>the<text:s/></text:span><text:span text:style-name="T107_2">programme</text:span><text:span text:style-name="T107_3">.<text:s/>The<text:s/>MTR<text:s/>recommended<text:s/>transitioning<text:s/>non-Bond<text:s/>partners<text:s/>to<text:s/>a<text:s/>Change<text:s/>Stories<text:s/>model<text:s/>to<text:s/>ease<text:s/>reporting<text:s/>and<text:s/>enable<text:s/>a<text:s/>more<text:s/>proportionate<text:s/>and<text:s/>meaningful<text:s/>system<text:s/>of<text:s/>capturing<text:s/>evidence.</text:span></text:p>
            <text:p text:style-name="P108"/>
          </table:table-cell>
          <table:table-cell table:style-name="Cell55">
            <text:p text:style-name="P109"><text:span text:style-name="T109_1">Work</text:span><text:span text:style-name="T109_2"><text:s/>with<text:s/>FCDO<text:s/>to<text:s/>implement<text:s/>the<text:s/>MTR's<text:s/>recommended<text:s/>MEAL<text:s/>streamlining<text:s/>in<text:s/>Year<text:s/>3,<text:s/>transitioning<text:s/>UKA<text:s/>partners<text:s/>to<text:s/>a<text:s/>Change<text:s/>Stories<text:s/>approach<text:s/>consolidated<text:s/>into<text:s/>a<text:s/>Bond-led<text:s/></text:span><text:span text:style-name="T109_3">logframe</text:span><text:span text:style-name="T109_4">.</text:span></text:p>
            <text:p text:style-name="P110"/>
            <text:p text:style-name="P111"><text:span text:style-name="T111_1">Agree</text:span><text:span text:style-name="T111_2"><text:s/>the<text:s/>revised<text:s/>reporting<text:s/>framework<text:s/>with<text:s/>all<text:s/>partners<text:s/>at<text:s/>the<text:s/>start<text:s/>of<text:s/>Year<text:s/>3<text:s/>so<text:s/>that<text:s/>expectations<text:s/>are<text:s/>clear<text:s/>and<text:s/>the<text:s/>transition<text:s/>is<text:s/>managed<text:s/>smoothly.</text:span></text:p>
            <text:p text:style-name="P112"/>
            <text:p text:style-name="P113"><text:span text:style-name="T113_1">Use</text:span><text:span text:style-name="T113_2"><text:s/>the<text:s/>Change<text:s/>Stories<text:s/>model<text:s/>to<text:s/>capture<text:s/>qualitative<text:s/>evidence<text:s/>that<text:s/>current<text:s/></text:span><text:span text:style-name="T113_3">logframe</text:span><text:span text:style-name="T113_4"><text:s/>indicators<text:s/>do<text:s/>not<text:s/>fully<text:s/>reflect,<text:s/>particularly<text:s/>around<text:s/>network<text:s/>value,<text:s/>peer<text:s/>support<text:s/>and<text:s/>sector<text:s/></text:span><text:span text:style-name="T113_5">stabilisation</text:span><text:span text:style-name="T113_6">.</text:span></text:p>
            <text:p text:style-name="P114"/>
            <text:p text:style-name="P115"><text:span text:style-name="T115_1">Review</text:span><text:span text:style-name="T115_2"><text:s/>the<text:s/>revised<text:s/>system<text:s/>at<text:s/>the<text:s/>Year<text:s/>3<text:s/>mid-point<text:s/>to<text:s/>assess<text:s/>whether<text:s/>it<text:s/>is<text:s/>working<text:s/>proportionately<text:s/>and<text:s/></text:span><text:span text:style-name="T115_3">make<text:s/>adjustments</text:span><text:span text:style-name="T115_4"><text:s/>as<text:s/>needed<text:s/>before<text:s/>the<text:s/>end-of-grant<text:s/>review.</text:span></text:p>
          </table:table-cell>
        </table:table-row>
        <table:table-row table:style-name="Row15">
          <table:table-cell table:style-name="Cell56">
            <text:p text:style-name="P116"><text:span text:style-name="T116_1">Networks<text:s/>benefit<text:s/>from<text:s/>a</text:span><text:span text:style-name="T116_2">daptive<text:s/></text:span><text:span text:style-name="T116_3">programme</text:span><text:span text:style-name="T116_4"><text:s/>management</text:span><text:span text:style-name="T116_5"><text:s/></text:span><text:span text:style-name="T116_6"><text:s/></text:span><text:span text:style-name="T116_7"><text:s/></text:span></text:p>
          </table:table-cell>
          <table:table-cell table:style-name="Cell57">
            <text:p text:style-name="P117"><text:span text:style-name="T117_1">Civil<text:s/>society<text:s/>networks<text:s/>benefit<text:s/>from<text:s/>a<text:s/>flexible<text:s/>adaptive<text:s/>approach<text:s/>to<text:s/>funding<text:s/>given<text:s/>the<text:s/>constant<text:s/>change<text:s/>in<text:s/>the<text:s/>external<text:s/>environment.<text:s/>The<text:s/></text:span><text:span text:style-name="T117_2">programme</text:span><text:span text:style-name="T117_3"><text:s/>has<text:s/>flexibility<text:s/>built<text:s/>into<text:s/>its<text:s/>design,<text:s/>giving<text:s/></text:span><text:span text:style-name="T117_4">the<text:s/>UKA</text:span><text:span text:style-name="T117_5"><text:s/>the<text:s/>ability<text:s/>to<text:s/>adapt<text:s/>programming<text:s/>based<text:s/>on<text:s/>changes<text:s/>in<text:s/>the<text:s/>external<text:s/>environment<text:s/>and<text:s/>demand<text:s/>from<text:s/>their<text:s/>members.<text:s text:c="2"/>Towards<text:s/>the<text:s/>end<text:s/>of<text:s/>Y1<text:s/>the<text:s/>UKA<text:s/>dialed<text:s/>up<text:s/>their<text:s/>work<text:s/>on<text:s/>global<text:s/>cuts<text:s/>to<text:s/>ODA<text:s/>budgets<text:s/>and<text:s/>in<text:s/>Y2<text:s/>they<text:s/>have<text:s/>been<text:s/>able<text:s/>to<text:s/>focus<text:s/>on<text:s/>supporting<text:s/>the<text:s/>FCDO<text:s/>with<text:s/>the<text:s/>Global<text:s/>Partnerships<text:s/>Conference.<text:s/></text:span></text:p>
            <text:p text:style-name="P118"/>
          </table:table-cell>
          <table:table-cell table:style-name="Cell58">
            <text:p text:style-name="P119"><text:span text:style-name="T119_1">Maintain</text:span><text:span text:style-name="T119_2"><text:s/>flexibility<text:s/>in<text:s/>the<text:s/>final<text:s/>year<text:s/>of<text:s/>the<text:s/>grant</text:span><text:span text:style-name="T119_3"><text:s/>given<text:s/>the<text:s/>on-going<text:s/></text:span><text:span text:style-name="T119_4">shocks<text:s/>in<text:s/>the<text:s/>external<text:s/></text:span><text:span text:style-name="T119_5">environment<text:s/></text:span><text:span text:style-name="T119_6">and<text:s/>increase<text:s/>in<text:s/>demand<text:s/>for<text:s/>UKA<text:s/>services.<text:s/></text:span></text:p>
            <text:p text:style-name="P120"/>
            <text:p text:style-name="P121"><text:span text:style-name="T121_1">Streamline<text:s/>processes</text:span><text:span text:style-name="T121_2"><text:s/>across<text:s/>the<text:s/>UKA<text:s/>so<text:s/>that<text:s/>partners<text:s/></text:span><text:span text:style-name="T121_3">are<text:s/>able<text:s/>to</text:span><text:span text:style-name="T121_4"><text:s/>adapt<text:s/>their<text:s/>workplans<text:s/>quickly<text:s/>and<text:s/>efficiently.<text:s/></text:span></text:p>
            <text:p text:style-name="P122"/>
            <text:p text:style-name="P123"><text:span text:style-name="T123_1">Consider<text:s/></text:span><text:span text:style-name="T123_2">the<text:s/>benefits</text:span><text:span text:style-name="T123_3"><text:s/>of<text:s/>f</text:span><text:span text:style-name="T123_4">lexible<text:s/>funding</text:span><text:span text:style-name="T123_5"><text:s/>when<text:s/>partnering<text:s/>with<text:s/>civil<text:s/>society<text:s/>networks.<text:s/></text:span></text:p>
          </table:table-cell>
        </table:table-row>
      </table:table>
      <text:p text:style-name="P124"/>
      <text:p text:style-name="P125"/>
      <text:list text:style-name="LS13" xml:id="list0">
        <text:list-item>
          <text:p text:style-name="P126"><text:span text:style-name="T126_1">THEORY<text:s/>OF<text:s/>CHANGE<text:s/>AND<text:s/>PROGRESS<text:s/>TOWARDS<text:s/>OUTCOMES</text:span><text:span text:style-name="T126_2"><text:s/>[1-2<text:s/>pages]</text:span></text:p>
        </text:list-item>
      </text:list>
      <text:p text:style-name="P127"><text:span text:style-name="T127_1">Summarise</text:span><text:span text:style-name="T127_2"><text:s/>the<text:s/></text:span><text:span text:style-name="T127_3">programme’s</text:span><text:span text:style-name="T127_4"><text:s/>theory<text:s/>of<text:s/>change,<text:s/>including<text:s/>any<text:s/>changes<text:s/>to<text:s/>outcome<text:s/>and<text:s/>impact<text:s/>indicators<text:s/>from<text:s/>the<text:s/>original<text:s/>business<text:s/>case.<text:s/></text:span></text:p>
      <text:p text:style-name="P128"/>
      <text:p text:style-name="P129"><text:span text:style-name="T129_1">The<text:s/>UKA<text:s/></text:span><text:span text:style-name="T129_2">programme's</text:span><text:span text:style-name="T129_3"><text:s/>Theory<text:s/>of<text:s/>Change<text:s/>(ToC)<text:s/>continues<text:s/>to<text:s/></text:span><text:span text:style-name="T129_4">hold</text:span><text:span text:style-name="T129_5"><text:s/>in<text:s/>Year<text:s/>2,<text:s/>and<text:s/>no<text:s/>changes<text:s/>have<text:s/>been<text:s/>made<text:s/>to<text:s/>outcome<text:s/>or<text:s/>impact<text:s/>indicators<text:s/>from<text:s/>the<text:s/>original<text:s/>business<text:s/>case.<text:s/>The<text:s/>core<text:s/>logic<text:s/>—<text:s/>that<text:s/>coordinated<text:s/>network<text:s/>support<text:s/>to<text:s/>UK<text:s/>civil<text:s/>society<text:s/></text:span><text:span text:style-name="T129_6">organisations</text:span><text:span text:style-name="T129_7"><text:s/>through<text:s/>policy<text:s/>advocacy,<text:s/>knowledge<text:s/>sharing,<text:s/>capacity<text:s/>building<text:s/>and<text:s/>peer<text:s/>learning<text:s/>will<text:s/>lead<text:s/>to<text:s/>a<text:s/>more<text:s/>effective,<text:s/>locally-led,<text:s/>anti-racist,<text:s/>and<text:s/>data-driven<text:s/>sector<text:s/>—<text:s/>remains<text:s/>valid<text:s/>and<text:s/>is<text:s/>supported<text:s/>by<text:s/>implementation<text:s/>experience<text:s/>across<text:s/>partners.</text:span><text:span text:style-name="T129_8"><text:s/></text:span></text:p>
      <text:p text:style-name="P130"/>
      <text:p text:style-name="P131"><text:span text:style-name="T131_1">An<text:s/>independent<text:s/>Mid-Term<text:s/>Review<text:s/>(MTR)<text:s/>conducted<text:s/>during<text:s/>Year<text:s/>2<text:s/>confirmed<text:s/>that<text:s/>the<text:s/></text:span><text:span text:style-name="T131_2">programme</text:span><text:span text:style-name="T131_3"><text:s/>has<text:s/>functioned<text:s/>well<text:s/>and<text:s/>that<text:s/>performance<text:s/>against<text:s/>the<text:s/></text:span><text:span text:style-name="T131_4">logframe</text:span><text:span text:style-name="T131_5"><text:s/>is<text:s/>strong,<text:s/>with<text:s/>over<text:s/>90%<text:s/>of<text:s/>measured<text:s/>indicators<text:s/>on<text:s/>track.<text:s/>The<text:s/>MTR<text:s/>concluded<text:s/>that<text:s/>the<text:s/>rationale<text:s/>for<text:s/>continuation<text:s/>is<text:s/>strong<text:s/>and<text:s/>that<text:s/>coherence<text:s/>between<text:s/>partners<text:s/>is<text:s/>high.</text:span><text:span text:style-name="T131_6"><text:s/></text:span><text:span text:style-name="T131_7">T</text:span><text:span text:style-name="T131_8">he<text:s/>MTR<text:s/>found<text:s/>that<text:s/>the<text:s/>dramatic<text:s/>changes<text:s/>in<text:s/>the<text:s/>aid<text:s/>landscape<text:s/>in<text:s/>2025<text:s/>—<text:s/>including<text:s/>UK<text:s/>ODA<text:s/>reductions<text:s/>and<text:s/>the<text:s/>closure<text:s/>of<text:s/>USAID<text:s/>—<text:s/>have<text:s/>made<text:s/>the<text:s/></text:span><text:span text:style-name="T131_9">programme</text:span><text:span text:style-name="T131_10"><text:s/>more</text:span><text:span text:style-name="T131_11">,</text:span><text:span text:style-name="T131_12"><text:s/>rather<text:s/>than<text:s/>less<text:s/>relevant<text:s/>than<text:s/></text:span><text:span text:style-name="T131_13">was</text:span><text:span text:style-name="T131_14"><text:s/>originally</text:span><text:span text:style-name="T131_15"><text:s/>outlined<text:s/>in<text:s/>the<text:s/></text:span><text:span text:style-name="T131_16">Business<text:s/>Case</text:span><text:span text:style-name="T131_17">.<text:s text:c="2"/></text:span><text:span text:style-name="T131_18"><text:s/></text:span><text:span text:style-name="T131_19">In<text:s/>particular<text:s/></text:span><text:span text:style-name="T131_20">the</text:span><text:span text:style-name="T131_21"><text:s/>grants’<text:s/></text:span><text:span text:style-name="T131_22">capacity<text:s/>to<text:s/>provide<text:s/>FCDO<text:s/>with<text:s/>a<text:s/>vital<text:s/>window<text:s/>into<text:s/>the<text:s/>needs<text:s/>of<text:s/>grassroots<text:s/>UK<text:s/>civil<text:s/>society</text:span><text:span text:style-name="T131_23"><text:s/>at<text:s/>a<text:s/>time<text:s/>of<text:s/>uncertainty,<text:s/></text:span><text:span text:style-name="T131_24">is<text:s/></text:span><text:span text:style-name="T131_25">greatly<text:s/>increased</text:span><text:span text:style-name="T131_26">.</text:span></text:p>
      <text:p text:style-name="P132"/>
      <text:p text:style-name="P133"><text:span text:style-name="T133_1">The<text:s/>steps<text:s/>towards<text:s/>achieving<text:s/>outcomes<text:s/>and<text:s/>impact<text:s/>remain<text:s/>valid.<text:s/>Key<text:s/>assumptions<text:s/>continue<text:s/>to<text:s/></text:span><text:span text:style-name="T133_2">hold:</text:span><text:span text:style-name="T133_3"><text:s/>member<text:s/>engagement<text:s/>and<text:s/>peer<text:s/>learning<text:s/>are<text:s/>strengthening<text:s/>CSO<text:s/>effectiveness<text:s/>and<text:s/>resilience;<text:s/>policy<text:s/>advocacy<text:s/>is<text:s/>generating<text:s/>concrete<text:s/>outcomes<text:s/>at<text:s/>devolved<text:s/>government<text:s/>level;<text:s/>and<text:s/></text:span><text:span text:style-name="T133_4">locally-led</text:span><text:span text:style-name="T133_5"><text:s/>and<text:s/>decolonial<text:s/>approaches<text:s/>are<text:s/>gaining<text:s/>measurable<text:s/>traction<text:s/>across<text:s/>the<text:s/>network.<text:s/>No<text:s/>new<text:s/>evidence<text:s/>has<text:s/>emerged<text:s/>that<text:s/>fundamentally<text:s/>challenges<text:s/>the<text:s/></text:span><text:span text:style-name="T133_6">programme</text:span><text:span text:style-name="T133_7"><text:s/>design,<text:s/>though<text:s/>the<text:s/>scale<text:s/>and<text:s/>pace<text:s/>of<text:s/>external<text:s/>funding<text:s/>shocks<text:s/>have<text:s/>sharpened<text:s/>the<text:s/>urgency<text:s/>of<text:s/>the<text:s/></text:span><text:span text:style-name="T133_8">programme's</text:span><text:span text:style-name="T133_9"><text:s/>work<text:s/>and<text:s/>created<text:s/>capacity<text:s/>constraints<text:s/>across<text:s/>partners<text:s/>and<text:s/>their<text:s/>members<text:s/>that<text:s/>require<text:s/>ongoing<text:s/>management.</text:span></text:p>
      <text:p text:style-name="P134"><text:span text:style-name="T134_1">The<text:s/></text:span><text:span text:style-name="T134_2">programme</text:span><text:span text:style-name="T134_3"><text:s/>has<text:s/>demonstrated<text:s/>adaptive<text:s/>management<text:s/>throughout<text:s/>Year<text:s/>2.<text:s/></text:span><text:span text:style-name="T134_4">Partners<text:s/>have<text:s/>responded<text:s/>to<text:s/>the<text:s/>changing<text:s/>external<text:s/>environment<text:s/>by<text:s/>adjusting<text:s/>delivery<text:s/>formats,<text:s/>expanding<text:s/>flexible<text:s/></text:span><text:span text:style-name="T134_5">and<text:s/>on-demand<text:s/>engagement<text:s/>options<text:s/>to<text:s/>accommodate<text:s/>reduced<text:s/>member<text:s/>capacity</text:span><text:span text:style-name="T134_6">,<text:s/>restructuring<text:s/>peer<text:s/>group<text:s/>models<text:s/>to<text:s/>improve<text:s/>uptake,<text:s/>and<text:s/>pivoting<text:s/>event<text:s/>content<text:s/>to<text:s/>address<text:s/>the<text:s/>most<text:s/>pressing<text:s/>needs<text:s/>of<text:s/>members<text:s/>including<text:s/>fundraising<text:s/>resilience<text:s/>and<text:s/></text:span><text:span text:style-name="T134_7">organisational</text:span><text:span text:style-name="T134_8"><text:s/>sustainability.<text:s/>Bond<text:s/>continued<text:s/>implementing<text:s/>its<text:s/>working<text:s/>group<text:s/>review<text:s/>recommendations,<text:s/>streamlining<text:s/>inactive<text:s/>groups<text:s/>to<text:s/>create<text:s/>a<text:s/>more<text:s/>strategic<text:s/>and<text:s/>focused<text:s/>set<text:s/>aligned<text:s/>with<text:s/>member<text:s/>needs.<text:s/>CADA<text:s/>refined<text:s/>its<text:s/>APGID<text:s/>engagement<text:s/>model<text:s/>in<text:s/>response<text:s/>to<text:s/>evidence<text:s/>that<text:s/>fewer,<text:s/>more<text:s/>focused<text:s/>sessions<text:s/>secure<text:s/>stronger<text:s/>policymaker<text:s/>participation.<text:s/>SIDA<text:s/>relaunched<text:s/>its<text:s/>Leaders'<text:s/>Knowledge<text:s/>Exchange<text:s/>Forum<text:s/>in<text:s/>a<text:s/>more<text:s/>inclusive<text:s/>community-led<text:s/>format.<text:s/>SWIDN<text:s/>conducted<text:s/>a<text:s/>structured<text:s/>member<text:s/>listening<text:s/>exercise<text:s/>to<text:s/>inform<text:s/>Year<text:s/>3<text:s/>planning.<text:s/>HCA<text:s/>progressively<text:s/>reframed<text:s/>its<text:s/>anti-racism<text:s/>content<text:s/>within<text:s/>broader<text:s/>events<text:s/>and<text:s/>briefings,<text:s/>an<text:s/>adaptation<text:s/>based<text:s/>on<text:s/>evidence<text:s/>of<text:s/>what<text:s/>drives<text:s/>engagement<text:s/>in<text:s/>the<text:s/>Welsh<text:s/>civil<text:s/>society<text:s/>context.</text:span></text:p>
      <text:p text:style-name="P135"><text:span text:style-name="T135_1">Stakeholder</text:span><text:span text:style-name="T135_2"><text:s/>and<text:s/>beneficiary<text:s/>engagement<text:s/></text:span><text:span text:style-name="T135_3">has</text:span><text:span text:style-name="T135_4"><text:s/>been<text:s/>central<text:s/>to<text:s/></text:span><text:span text:style-name="T135_5">optimising</text:span><text:span text:style-name="T135_6"><text:s/>impact<text:s/>throughout<text:s/>Year<text:s/>2.<text:s/>Annual<text:s/>membership<text:s/>surveys<text:s/>conducted<text:s/>by<text:s/>each<text:s/>partner<text:s/>have<text:s/>provided<text:s/>direct<text:s/>feedback<text:s/>from<text:s/>member<text:s/>CSOs<text:s/>on<text:s/>the<text:s/>relevance<text:s/>and<text:s/>effectiveness<text:s/>of<text:s/>network<text:s/>activities,<text:s/>and<text:s/>findings<text:s/>have<text:s/>been<text:s/>used<text:s/>to<text:s/>refine<text:s/>programming<text:s/>priorities<text:s/>and<text:s/>delivery<text:s/>approaches.<text:s/>Bond's<text:s/>Global<text:s/>Reforms<text:s/>Working<text:s/>Group<text:s/>survey,<text:s/>safeguarding<text:s/>survey,<text:s/>and<text:s/>member<text:s/>consultations<text:s/>for<text:s/>the<text:s/>Funding<text:s/>Trends<text:s/>report<text:s/>have<text:s/>similarly<text:s/>provided<text:s/>direct<text:s/>member<text:s/>input<text:s/>into<text:s/>Bond's<text:s/>programming<text:s/>decisions.</text:span></text:p>
      <text:p text:style-name="P136"><text:span text:style-name="T136_1">On<text:s/>the<text:s/>Leave<text:s/>No<text:s/>One<text:s/>Behind<text:s/>agenda,<text:s/>the<text:s/></text:span><text:span text:style-name="T136_2">programme</text:span><text:span text:style-name="T136_3"><text:s/>continues<text:s/>to<text:s/></text:span><text:span text:style-name="T136_4">prioritise</text:span><text:span text:style-name="T136_5"><text:s/>equity<text:s/>across<text:s/>its<text:s/>work,<text:s/>including<text:s/>through<text:s/>supporting<text:s/></text:span><text:span text:style-name="T136_6">organisations</text:span><text:span text:style-name="T136_7"><text:s/>of<text:s/>all<text:s/>sizes,<text:s/>platforming<text:s/>Global<text:s/>South<text:s/>and<text:s/>majority<text:s/>world<text:s/>voices,<text:s/>and<text:s/>advancing<text:s/>anti-racism<text:s/>and<text:s/></text:span><text:span text:style-name="T136_8">decolonisation</text:span><text:span text:style-name="T136_9"><text:s/>themes.<text:s/>SWIDN<text:s/>ensured<text:s/>50%<text:s/>of<text:s/>platformed<text:s/>speakers<text:s/>represented<text:s/>majority<text:s/>world<text:s/></text:span><text:span text:style-name="T136_10">organisations</text:span><text:span text:style-name="T136_11">.<text:s/>HCA<text:s/>has<text:s/>focused<text:s/>specifically<text:s/>on<text:s/>engaging<text:s/>diaspora<text:s/>communities<text:s/>in<text:s/>Wales<text:s/>and<text:s/>supporting<text:s/>African-led<text:s/></text:span><text:span text:style-name="T136_12">organisations</text:span><text:span text:style-name="T136_13">.<text:s/>Bond's<text:s/>CEO<text:s/>anti-racism<text:s/>meetings<text:s/>and<text:s/>Locally<text:s/>Led<text:s/>Working<text:s/>Group<text:s/>have<text:s/>maintained<text:s/>senior-level<text:s/>attention<text:s/>on<text:s/>power,<text:s/>equity<text:s/>and<text:s/>representation<text:s/>within<text:s/>the<text:s/>sector.<text:s/>Partners<text:s/>are<text:s/>working<text:s/>towards<text:s/>more<text:s/>granular<text:s/>disaggregation<text:s/>of<text:s/>member<text:s/>data<text:s/>by<text:s/>relevant<text:s/>variables<text:s/>including<text:s/>geography<text:s/>and<text:s/></text:span><text:span text:style-name="T136_14">organisational</text:span><text:span text:style-name="T136_15"><text:s/>size,<text:s/>building<text:s/>on<text:s/>the<text:s/>baseline<text:s/>established<text:s/>in<text:s/>Year<text:s/>1.<text:s/>On<text:s/>gender<text:s/>equality<text:s/>and<text:s/>the<text:s/>Public<text:s/>Sector<text:s/>Equality<text:s/>Duty,<text:s/>the<text:s/></text:span><text:span text:style-name="T136_16">programme</text:span><text:span text:style-name="T136_17"><text:s/>continues<text:s/>to<text:s/>embed<text:s/>equity<text:s/>considerations<text:s/>across<text:s/>its<text:s/>programming,<text:s/>consistent<text:s/>with<text:s/>commitments<text:s/>made<text:s/>in<text:s/>the<text:s/>Business<text:s/>Case,<text:s/>with<text:s/>no<text:s/>adverse<text:s/>changes<text:s/>to<text:s/>expected<text:s/>outcomes<text:s/>on<text:s/>equality<text:s/>or<text:s/>protective<text:s/>characteristics<text:s/>identified<text:s/>during<text:s/>Year<text:s/>2.</text:span></text:p>
      <text:p text:style-name="P137"><text:span text:style-name="T137_1">The<text:s/>MTR<text:s/>recommended<text:s/>streamlining<text:s/>the<text:s/>MEAL<text:s/>system<text:s/>to<text:s/>ensure<text:s/>proportionality,<text:s/>including<text:s/>adapting<text:s/>non-Bond<text:s/>partner<text:s/>reporting<text:s/>towards<text:s/>a<text:s/>Change<text:s/>Stories<text:s/>model.<text:s/>This<text:s/>recommendation<text:s/>is<text:s/>under<text:s/>active<text:s/>consideration<text:s/>by<text:s/>the<text:s/>partnership<text:s/>and<text:s/>FCDO,<text:s/>and<text:s/>any<text:s/>agreed<text:s/>changes<text:s/>will<text:s/>be<text:s/>implemented<text:s/>in<text:s/>line<text:s/>with<text:s/>grant<text:s/>requirements</text:span><text:span text:style-name="T137_2"><text:s/>(PrFO)</text:span><text:span text:style-name="T137_3"><text:s/>and<text:s/>through<text:s/>discussion<text:s/>with<text:s/>FCDO.</text:span></text:p>
      <text:p text:style-name="P138"><text:span text:style-name="T138_1">Describe<text:s/>where<text:s/>the<text:s/></text:span><text:span text:style-name="T138_2">programme</text:span><text:span text:style-name="T138_3"><text:s/>is<text:s/>on/off<text:s/>track<text:s/>to<text:s/>contribute<text:s/>to<text:s/>the<text:s/>expected<text:s/>outcomes<text:s/>and<text:s/>impact.<text:s/>What<text:s/>action<text:s/>is<text:s/>planned<text:s/>in<text:s/>the<text:s/>year<text:s/>ahead?<text:s/></text:span></text:p>
      <text:p text:style-name="P139"/>
      <text:p text:style-name="P140"><text:span text:style-name="T140_1">The<text:s/>UKA<text:s/></text:span><text:span text:style-name="T140_2">programme</text:span><text:span text:style-name="T140_3"><text:s/>has<text:s/>largely<text:s/>achieved<text:s/>its<text:s/>intended<text:s/>outcomes,<text:s/>enhancing<text:s/>member<text:s/>CSOs'<text:s/>operational<text:s/>effectiveness,<text:s/>resilience,<text:s/>and<text:s/>influence,<text:s/>particularly<text:s/>in<text:s/>policy<text:s/>and<text:s/>advocacy.<text:s/>The<text:s/>Theory<text:s/>of<text:s/>Change<text:s/>(ToC)<text:s/>steps<text:s/>have<text:s/>proven<text:s/>valid,<text:s/>with<text:s/>progress<text:s/>in<text:s/>key<text:s/>areas:</text:span></text:p>
      <text:list text:style-name="LS4" xml:id="list1">
        <text:list-item>
          <text:p text:style-name="P141"><text:span text:style-name="T141_1">Outcome<text:s/>1:<text:s/>Effective<text:s/>CSO<text:s/>contribution<text:s/>to<text:s/>development<text:s/>challenges</text:span><text:span text:style-name="T141_2"><text:s/>-<text:s/></text:span><text:span text:style-name="T141_3">The<text:s/></text:span><text:span text:style-name="T141_4">programme</text:span><text:span text:style-name="T141_5"><text:s/>is<text:s/>on<text:s/>track<text:s/>to<text:s/>contribute<text:s/>to<text:s/>Outcome<text:s/>1.<text:s/>Outputs<text:s/>1<text:s/>and<text:s/>2<text:s/></text:span><text:span text:style-name="T141_6">are<text:s/>demonstrating</text:span><text:span text:style-name="T141_7"><text:s/>a<text:s/>clear<text:s/>and<text:s/>direct<text:s/>link<text:s/>to<text:s/>this<text:s/>outcome,<text:s/>with<text:s/>policy<text:s/>advocacy<text:s/>generating<text:s/>concrete<text:s/>results<text:s/>and<text:s/>network<text:s/>strengthening<text:s/>activities<text:s/>sustaining<text:s/>CSO<text:s/>coordination<text:s/>and<text:s/>effectiveness<text:s/>across<text:s/>the<text:s/>UK.</text:span></text:p>
        </text:list-item>
      </text:list>
      <text:p text:style-name="P142"/>
      <text:p text:style-name="P143"><text:span text:style-name="T143_1">At<text:s/>UK<text:s/>government<text:s/>level,<text:s/>Bond<text:s/>convened<text:s/>at<text:s/>least<text:s/>17<text:s/>engagements<text:s/>with<text:s/>the<text:s/>UK<text:s/>Government<text:s/>on<text:s/>global<text:s/>reforms<text:s/>issues<text:s/>across<text:s/>the<text:s/>year,<text:s/>building<text:s/>measurable<text:s/>progress<text:s/>on<text:s/>debt,<text:s/>tax</text:span><text:span text:style-name="T143_2">,<text:s/>FFD,<text:s/>the<text:s/>World<text:s/>Social<text:s/>Summit,<text:s/>the<text:s/>Future<text:s/>of<text:s/></text:span><text:span text:style-name="T143_3">D</text:span><text:span text:style-name="T143_4">evelopment<text:s/></text:span><text:span text:style-name="T143_5">C</text:span><text:span text:style-name="T143_6">ooperation</text:span><text:span text:style-name="T143_7"><text:s/></text:span><text:span text:style-name="T143_8">and<text:s/>G20<text:s/>priorities,<text:s/>and<text:s/>contributing<text:s/>to<text:s/>a<text:s/>strengthened<text:s/>dialogue<text:s/>with<text:s/>FCDO,<text:s/>HMT<text:s/>and<text:s/>the<text:s/>UK's<text:s/>ECOSOC<text:s/>representation<text:s/>on<text:s/>the<text:s/>UN<text:s/>Tax<text:s/>Convention.<text:s/>Bond's<text:s/>role<text:s/>in<text:s/></text:span><text:span text:style-name="T143_9">supporting<text:s/></text:span><text:span text:style-name="T143_10">the<text:s/>UK<text:s/>Government's<text:s/>Global<text:s/>Partnerships<text:s/>Conference,<text:s/></text:span><text:span text:style-name="T143_11">includ</text:span><text:span text:style-name="T143_12">e</text:span><text:span text:style-name="T143_13"><text:s/>providing<text:s/>a<text:s/></text:span><text:span text:style-name="T143_14">locally-led</text:span><text:span text:style-name="T143_15"><text:s/>briefing<text:s/>to<text:s/>FCDO,<text:s/>and<text:s/>agreeing<text:s/>to<text:s/>host<text:s/>monthly<text:s/>sector-government<text:s/>dialogue,<text:s/>has<text:s/>further<text:s/>strengthened<text:s/>the<text:s/>direct<text:s/>contribution<text:s/>of<text:s/>UKA<text:s/>members<text:s/>to<text:s/>shaping<text:s/>development<text:s/>policy.<text:s/>Bond's<text:s/>Global<text:s/>Reforms<text:s/>Working<text:s/>Group<text:s/>survey<text:s/>found<text:s/>that<text:s/>53%<text:s/>of<text:s/>respondents<text:s/>reported<text:s/>significantly<text:s/>increased<text:s/>understanding<text:s/>of<text:s/>global<text:s/>reforms<text:s/>issues<text:s/></text:span><text:span text:style-name="T143_16">as<text:s/>a<text:s/>result<text:s/>of</text:span><text:span text:style-name="T143_17"><text:s/>Bond's<text:s/>convening<text:s/>and<text:s/>advocacy<text:s/>work,<text:s/>and<text:s/>60%<text:s/>found<text:s/>Bond's<text:s/>facilitation<text:s/>of<text:s/>policy<text:s/>coordination<text:s/>significantly<text:s/>impactful.</text:span></text:p>
      <text:p text:style-name="P144"/>
      <text:p text:style-name="P145"><text:span text:style-name="T145_1">At<text:s/>devolved<text:s/>government<text:s/>level,<text:s/>SIDA's<text:s/>sustained<text:s/>engagement<text:s/>contributed<text:s/>to<text:s/>the<text:s/>Scottish<text:s/>Government<text:s/>meeting<text:s/>its<text:s/>manifesto<text:s/>pledge<text:s/>to<text:s/>increase<text:s/>its<text:s/>International<text:s/>Development<text:s/>Fund<text:s/>from<text:s/>£12.8m<text:s/>to<text:s/>£16m<text:s/>for<text:s/>2026-27.<text:s/>CADA's<text:s/>APGID<text:s/>facilitation<text:s/>led<text:s/>directly<text:s/>to<text:s/>a<text:s/>members'<text:s/>statement<text:s/>in<text:s/>the<text:s/>Northern<text:s/>Ireland<text:s/>Assembly<text:s/>on<text:s/>Sudan.<text:s/>SIDCN<text:s/>and<text:s/>SWIDN<text:s/>contributed<text:s/>policy<text:s/>submissions<text:s/>representing<text:s/>their<text:s/>members'<text:s/>views<text:s/>to<text:s/>the<text:s/>IDC<text:s/>inquiry<text:s/>into<text:s/>the<text:s/>Future<text:s/>of<text:s/>Aid<text:s/>and<text:s/>the<text:s/>FCDO's<text:s/>consultation<text:s/>on<text:s/>the<text:s/>Compact<text:s/>for<text:s/>Global<text:s/>Partnerships<text:s/>Conference.<text:s/>HCA's<text:s/></text:span><text:span text:style-name="T145_2">programme</text:span><text:span text:style-name="T145_3"><text:s/>of<text:s/>events<text:s/>and<text:s/>direct<text:s/>development<text:s/>support<text:s/>to<text:s/>60<text:s/>groups<text:s/>in<text:s/>Wales<text:s/>has<text:s/>strengthened<text:s/>the<text:s/>coordination<text:s/>and<text:s/>operational<text:s/>effectiveness<text:s/>of<text:s/>Wales<text:s/>Africa<text:s/>partnership<text:s/></text:span><text:span text:style-name="T145_4">organisations</text:span><text:span text:style-name="T145_5">,<text:s/>with<text:s/>diaspora<text:s/>communities<text:s/>in<text:s/>particular<text:s/>developing<text:s/>and<text:s/>implementing<text:s/>projects<text:s/>in<text:s/>their<text:s/>countries<text:s/>of<text:s/>origin.<text:s/></text:span></text:p>
      <text:p text:style-name="P146"/>
      <text:p text:style-name="P147"><text:span text:style-name="T147_1">Member<text:s/>surveys<text:s/>across<text:s/>partners<text:s/>consistently<text:s/>indicate<text:s/>that<text:s/>network<text:s/>engagement<text:s/>increases<text:s/></text:span><text:span text:style-name="T147_2">organisational</text:span><text:span text:style-name="T147_3"><text:s/>effectiveness,<text:s/>with<text:s/>CADA<text:s/>reporting<text:s/>100%<text:s/>of<text:s/>respondents<text:s/>feeling<text:s/>more<text:s/>operationally<text:s/>effective,<text:s/>SWIDN<text:s/>reporting<text:s/>98%<text:s/>feeling<text:s/>the<text:s/>network<text:s/>increases<text:s/>their<text:s/>effectiveness,<text:s/>and<text:s/>Bond's<text:s/>working<text:s/>group<text:s/>survey<text:s/>showing<text:s/>strong<text:s/>member-reported<text:s/>value<text:s/>of<text:s/>convening<text:s/>and<text:s/>coordination<text:s/>support.</text:span></text:p>
      <text:p text:style-name="P148"/>
      <text:p text:style-name="P149"><text:span text:style-name="T149_1">An<text:s/>unexpected<text:s/>but<text:s/>significant<text:s/>outcome<text:s/>this<text:s/>year<text:s/>has<text:s/>been<text:s/>the<text:s/></text:span><text:span text:style-name="T149_2">recognition<text:s/>that<text:s/></text:span><text:span text:style-name="T149_3">networks,<text:s/>like<text:s/>the<text:s/>UKA</text:span><text:span text:style-name="T149_4">,</text:span><text:span text:style-name="T149_5"><text:s/></text:span><text:span text:style-name="T149_6">come<text:s/>into<text:s/>their<text:s/>own<text:s/>during<text:s/>a<text:s/>crisis</text:span><text:span text:style-name="T149_7">.<text:s text:c="2"/></text:span><text:span text:style-name="T149_8">As<text:s/></text:span><text:span text:style-name="T149_9">member<text:s/></text:span><text:span text:style-name="T149_10">organisations</text:span><text:span text:style-name="T149_11"><text:s/>have<text:s/>faced<text:s/>funding<text:s/>cuts,<text:s/>staff<text:s/>losses<text:s/>and<text:s/>declining<text:s/>morale,<text:s/>peer<text:s/>networks<text:s/>have<text:s/>taken<text:s/>on<text:s/>an<text:s/>increasingly<text:s/>important<text:s/>function<text:s/>in<text:s/>sustaining<text:s/>collective<text:s/>capacity,<text:s/>knowledge<text:s/>and<text:s/>voice.<text:s/>Bond<text:s/>has<text:s/>noted<text:s/>that<text:s/>as<text:s/>resourcing<text:s/>across<text:s/>the<text:s/>sector<text:s/>reduces,<text:s/>networks<text:s/>become<text:s/>more<text:s/>rather<text:s/>than<text:s/>less<text:s/>important<text:s/>as<text:s/>a<text:s/>space<text:s/>for<text:s/>collaboration<text:s/>and<text:s/>collective<text:s/>action.</text:span></text:p>
      <text:p text:style-name="P150"/>
      <text:p text:style-name="P151"><text:span text:style-name="T151_1">There<text:s/>have<text:s/>been<text:s/>no<text:s/>significant<text:s/>changes<text:s/>to<text:s/>the<text:s/>budget<text:s/>or<text:s/>timetable<text:s/>for<text:s/>delivery<text:s/>of<text:s/>the<text:s/></text:span><text:span text:style-name="T151_2">programme</text:span><text:span text:style-name="T151_3">.<text:s/>The<text:s/>MTR,<text:s/>conducted<text:s/>during<text:s/>Year<text:s/>2,<text:s/>constitutes<text:s/>the<text:s/></text:span><text:span text:style-name="T151_4">programme's</text:span><text:span text:style-name="T151_5"><text:s/>evaluation<text:s/>milestone<text:s/>for<text:s/>this<text:s/>period<text:s/>and<text:s/>its<text:s/>findings<text:s/>are<text:s/>reflected<text:s/>throughout<text:s/>this<text:s/>review.</text:span></text:p>
      <text:p text:style-name="P152"/>
      <text:p text:style-name="P153"><text:span text:style-name="T153_1">For<text:s/>the<text:s/>year<text:s/>ahead,<text:s/>partners<text:s/>will<text:s/>maintain<text:s/>and<text:s/>deepen<text:s/>these<text:s/>gains.<text:s/>Key<text:s/>planned<text:s/>actions<text:s/>include<text:s/>Bond's<text:s/>continued<text:s/>engagement<text:s/>on<text:s/>the<text:s/>G20<text:s/>presidency<text:s/>and<text:s/>Global<text:s/>Partnerships<text:s/>Conference,<text:s/>SIDA's<text:s/>preparation<text:s/>for<text:s/>advocacy<text:s/>with<text:s/>a<text:s/>newly<text:s/>constituted<text:s/>Scottish<text:s/>Parliament<text:s/>following<text:s/>the<text:s/>May<text:s/>2026<text:s/>elections,<text:s/>SIDCN's<text:s/>strategy<text:s/>review<text:s/>to<text:s/>align<text:s/>its<text:s/>offer<text:s/>to<text:s/>member<text:s/>needs,<text:s/>SWIDN's<text:s/>incorporation<text:s/>of<text:s/>its<text:s/>member<text:s/>listening<text:s/>exercise<text:s/>findings<text:s/>into<text:s/>Year<text:s/>3<text:s/>planning,<text:s/>CADA's<text:s/>exploration<text:s/>of<text:s/>expanding<text:s/>political<text:s/>engagement<text:s/>beyond<text:s/>the<text:s/>APGID<text:s/>structure,<text:s/>and<text:s/>HCA's<text:s/>continued<text:s/>focus<text:s/>on<text:s/>engaging<text:s/>disabled<text:s/>people<text:s/>and<text:s/>young<text:s/>people<text:s/>to<text:s/>diversify<text:s/>and<text:s/>refresh<text:s/>the<text:s/>Welsh<text:s/>civil<text:s/>society<text:s/>sector.</text:span></text:p>
      <text:p text:style-name="P154"/>
      <text:list text:style-name="LS4" xml:id="list2" text:continue-list="list1">
        <text:list-item>
          <text:p text:style-name="P155"><text:span text:style-name="T155_1">Outcome<text:s/>2:<text:s/>More<text:s/></text:span><text:span text:style-name="T155_2">locally-led</text:span><text:span text:style-name="T155_3">,<text:s/>anti-racist,<text:s/>safe,<text:s/>and<text:s/>accountable<text:s/>sector</text:span><text:span text:style-name="T155_4"><text:s/>-<text:s/></text:span><text:span text:style-name="T155_5">The<text:s/></text:span><text:span text:style-name="T155_6">programme</text:span><text:span text:style-name="T155_7"><text:s/>is<text:s/>on<text:s/>track<text:s/>to<text:s/>contribute<text:s/>to<text:s/>Outcome<text:s/>2.<text:s/>Activities<text:s/>under<text:s/>Outputs<text:s/>3<text:s/>and<text:s/>4<text:s/></text:span><text:span text:style-name="T155_8">are<text:s/>demonstrating</text:span><text:span text:style-name="T155_9"><text:s/>a<text:s/>clear<text:s/>link<text:s/>to<text:s/>this<text:s/>outcome,<text:s/>with<text:s/>measurable<text:s/>year-on-year<text:s/>progress<text:s/>in<text:s/>members<text:s/>applying<text:s/>learnings<text:s/>to<text:s/>their<text:s/></text:span><text:span text:style-name="T155_10">organisations</text:span><text:span text:style-name="T155_11"><text:s/>and<text:s/>partnerships.</text:span></text:p>
        </text:list-item>
      </text:list>
      <text:p text:style-name="P156"/>
      <text:p text:style-name="P157"><text:span text:style-name="T157_1">Bond's<text:s/>sector<text:s/>transformation<text:s/>work<text:s/>has<text:s/>sustained<text:s/>senior-level<text:s/>attention<text:s/>on<text:s/></text:span><text:span text:style-name="T157_2">locally-led</text:span><text:span text:style-name="T157_3"><text:s/>development<text:s/>and<text:s/>anti-racism<text:s/>across<text:s/>the<text:s/>INGO<text:s/>community,<text:s/>with<text:s/>CEO<text:s/>anti-racism<text:s/>meetings,<text:s/>the<text:s/>Locally<text:s/>Led<text:s/>Working<text:s/>Group,<text:s/>and<text:s/>active<text:s/>engagement<text:s/>in<text:s/>the<text:s/>Global<text:s/>Partnerships<text:s/>Conference<text:s/>preparations<text:s/>all<text:s/>contributing<text:s/>to<text:s/>shifting<text:s/></text:span><text:span text:style-name="T157_4">organisational</text:span><text:span text:style-name="T157_5"><text:s/>culture<text:s/>and<text:s/>practice.<text:s/>Bond's<text:s/>active<text:s/>role<text:s/>in<text:s/>preparing<text:s/>a<text:s/></text:span><text:span text:style-name="T157_6">locally-led</text:span><text:span text:style-name="T157_7"><text:s/>briefing<text:s/>for<text:s/>FCDO<text:s/>and<text:s/>convening<text:s/>Global<text:s/>Majority<text:s/>voices<text:s/>for<text:s/></text:span><text:span text:style-name="T157_8">a<text:s/>roundtable<text:s/>with<text:s/>Minster<text:s/>Chapman<text:s/></text:span><text:span text:style-name="T157_9">represents<text:s/>a<text:s/>direct<text:s/>contribution<text:s/>to<text:s/>embedding<text:s/></text:span><text:span text:style-name="T157_10">locally-led</text:span><text:span text:style-name="T157_11"><text:s/>principles<text:s/>in<text:s/>government<text:s/>policy</text:span><text:span text:style-name="T157_12">.</text:span><text:span text:style-name="T157_13"><text:s text:c="2"/>Funders<text:s/>continue<text:s/>to<text:s/>both<text:s/>grapple<text:s/>with</text:span><text:span text:style-name="T157_14"><text:s/>adapting<text:s/>their<text:s/>funding<text:s/>models<text:s/>so<text:s/>that<text:s/>it<text:s/>reaches<text:s/>those<text:s/>who<text:s/>need<text:s/>it<text:s/>the<text:s/>most,<text:s/>and<text:s/>at<text:s/>the<text:s/>same<text:s/>time<text:s/>making<text:s/>positives<text:s/>steps,<text:s/>with<text:s/>the<text:s/>UK<text:s/>Government<text:s/></text:span><text:span text:style-name="T157_15">and<text:s/>civil<text:s/>society<text:s/>launching<text:s/></text:span><text:span text:style-name="T157_16">the<text:s/></text:span><text:span text:style-name="T157_17">civil<text:s/>society<text:s/>covenant</text:span><text:span text:style-name="T157_18"><text:s/>which<text:s/>outlines<text:s/>positive<text:s/>aspirations<text:s/>to<text:s/>how<text:s/>the</text:span><text:span text:style-name="T157_19"><text:s/>UK<text:s/>Government<text:s/></text:span><text:span text:style-name="T157_20">will<text:s/>fund<text:s/>civil<text:s/>society<text:s/></text:span><text:span text:style-name="T157_21">organisations</text:span><text:span text:style-name="T157_22">.<text:s/></text:span><text:span text:style-name="T157_23">Through<text:s/>the<text:s/>Humanitarian<text:s/>Working<text:s/>Group,<text:s/>Bond<text:s/>convened<text:s/>Palestinian<text:s/>civil<text:s/>society<text:s/></text:span><text:span text:style-name="T157_24">organisations</text:span><text:span text:style-name="T157_25"><text:s/>directly<text:s/>with<text:s/>FCDO<text:s/>officials,<text:s/>while<text:s/>a<text:s/>year-end<text:s/>member<text:s/>survey<text:s/>confirmed<text:s/></text:span><text:span text:style-name="T157_26">localisation</text:span><text:span text:style-name="T157_27"><text:s/>as<text:s/>the<text:s/>dominant<text:s/>advocacy<text:s/>priority<text:s/>—<text:s/>demonstrating<text:s/>the<text:s/>HWG's<text:s/>function<text:s/>as<text:s/>a<text:s/>core<text:s/>policy<text:s/>influencing<text:s/>vehicle<text:s/>within<text:s/>Bond's<text:s/>wider<text:s/>advocacy<text:s/>work.</text:span><text:span text:style-name="T157_28"><text:s/>Bond's<text:s/>safeguarding<text:s/>work<text:s/>has<text:s/>strengthened<text:s/>accountability<text:s/>across<text:s/>the<text:s/>sector,<text:s/>with<text:s/>the<text:s/>launch<text:s/>of<text:s/>the<text:s/>Survivor<text:s/>Support<text:s/>and<text:s/>Reparations<text:s/>tool,<text:s/>a<text:s/>successful<text:s/>learning<text:s/>session<text:s/>on<text:s/>passporting<text:s/>and<text:s/>independent<text:s/>verification<text:s/>attended<text:s/>by<text:s/>an<text:s/>average<text:s/>of<text:s/>33<text:s/>participants,<text:s/>and<text:s/>ongoing<text:s/>member<text:s/>support<text:s/>on<text:s/>safeguarding<text:s/>practice.<text:s/>Bond's<text:s/>2025<text:s/>safeguarding<text:s/>survey<text:s/>found<text:s/>that<text:s/>35%<text:s/>of<text:s/>respondents<text:s/>reported<text:s/>increased<text:s/>incidents,<text:s/>reflecting<text:s/>improved<text:s/>reporting<text:s/>culture,<text:s/>while<text:s/>the<text:s/>Safeguarding<text:s/>Steering<text:s/>Group<text:s/>has<text:s/>raised<text:s/>the<text:s/>risk<text:s/>of<text:s/>safeguarding<text:s/>being<text:s/></text:span><text:span text:style-name="T157_29">deprioritised</text:span><text:span text:style-name="T157_30"><text:s/>under<text:s/>resource<text:s/>pressures<text:s/>as<text:s/>a<text:s/>concern<text:s/>requiring<text:s/>active<text:s/>sector-wide<text:s/>advocacy.</text:span></text:p>
      <text:p text:style-name="P158"/>
      <text:p text:style-name="P159"><text:span text:style-name="T159_1">SIDA's<text:s/>annual<text:s/>survey<text:s/>shows<text:s/>an<text:s/>increase<text:s/>from<text:s/>25%<text:s/>to<text:s/>37%<text:s/>of<text:s/>members<text:s/>reporting<text:s/>they<text:s/>can<text:s/>apply<text:s/>learnings<text:s/>to<text:s/>be<text:s/>more<text:s/></text:span><text:span text:style-name="T159_2">locally-led</text:span><text:span text:style-name="T159_3">,<text:s/></text:span><text:span text:style-name="T159_4">decolonised</text:span><text:span text:style-name="T159_5"><text:s/>and<text:s/>anti-racist,<text:s/>and<text:s/>an<text:s/>increase<text:s/>from<text:s/>15<text:s/>to<text:s/>22<text:s/>INGOs<text:s/>reporting<text:s/>at<text:s/>least<text:s/>one<text:s/>LMIC-led<text:s/>partnership.<text:s/>CADA's<text:s/>survey<text:s/>found<text:s/>84%<text:s/>of<text:s/></text:span><text:span text:style-name="T159_6">respondents<text:s/>feel<text:s/>they<text:s/>can<text:s/>increase<text:s/>their<text:s/>awareness<text:s/>to<text:s/>be<text:s/>more<text:s/></text:span><text:span text:style-name="T159_7">locally-led</text:span><text:span text:style-name="T159_8"><text:s/>and<text:s/>anti-racist<text:s/>through<text:s/>CADA's<text:s/>resources<text:s/>and<text:s/>events.<text:s/>SIDCN's<text:s/>survey<text:s/>found<text:s/>79%<text:s/>of<text:s/>member<text:s/></text:span><text:span text:style-name="T159_9">organisations</text:span><text:span text:style-name="T159_10"><text:s/>report<text:s/>sharing<text:s/>or<text:s/>shifting<text:s/>decision-making<text:s/>power<text:s/>with<text:s/>local<text:s/>partners.<text:s/>SWIDN<text:s/>reported<text:s/>98%<text:s/>of<text:s/>participants<text:s/>said<text:s/>a<text:s/>SWIDN<text:s/>session<text:s/>challenged<text:s/>them<text:s/>to<text:s/>reflect<text:s/>and<text:s/>shift<text:s/>practice<text:s/>towards<text:s/></text:span><text:span text:style-name="T159_11">locally-led</text:span><text:span text:style-name="T159_12">,<text:s/>anti-racist<text:s/>approaches,<text:s/>and<text:s/>maintained<text:s/>its<text:s/>commitment<text:s/>to<text:s/>ensuring<text:s/>50%<text:s/>of<text:s/>platformed<text:s/>speakers<text:s/>represent<text:s/>majority<text:s/>world<text:s/></text:span><text:span text:style-name="T159_13">organisations</text:span><text:span text:style-name="T159_14"><text:s/>and<text:s/>perspectives</text:span><text:span text:style-name="T159_15">.<text:s/>HCA<text:s/>has<text:s/>continued<text:s/>to<text:s/>advance<text:s/></text:span><text:span text:style-name="T159_16">locally-led</text:span><text:span text:style-name="T159_17"><text:s/>approaches<text:s/>among<text:s/>Wales<text:s/>Africa<text:s/>partnership<text:s/></text:span><text:span text:style-name="T159_18">organisations</text:span><text:span text:style-name="T159_19">,<text:s/>with<text:s/>small<text:s/>community-led<text:s/>groups<text:s/></text:span><text:span text:style-name="T159_20">professionalising</text:span><text:span text:style-name="T159_21"><text:s/>and<text:s/>improving<text:s/>practice,<text:s/>and<text:s/>diaspora<text:s/>communities<text:s/>in<text:s/>Wales<text:s/>increasingly<text:s/>developing<text:s/>and<text:s/>implementing<text:s/>projects<text:s/>in<text:s/>their<text:s/>countries<text:s/>of<text:s/>origin.<text:s/></text:span></text:p>
      <text:p text:style-name="P160"/>
      <text:p text:style-name="P161"><text:span text:style-name="T161_1">There<text:s/>are<text:s/>no<text:s/>changes<text:s/>to<text:s/>expected<text:s/>outcomes<text:s/>or<text:s/>impact<text:s/>on<text:s/>gender<text:s/>equality<text:s/>or<text:s/>protective<text:s/>characteristics<text:s/>compared<text:s/>to<text:s/>what<text:s/>was<text:s/>described<text:s/>in<text:s/>the<text:s/>Business<text:s/>Case.</text:span><text:span text:style-name="T161_2"><text:s/></text:span><text:span text:style-name="T161_3">For<text:s/>the<text:s/>year<text:s/>ahead,<text:s/>partners<text:s/>will<text:s/>focus<text:s/>on<text:s/>translating<text:s/>learning<text:s/>into<text:s/>deeper<text:s/>and<text:s/>more<text:s/>sustained<text:s/></text:span><text:span text:style-name="T161_4">organisational</text:span><text:span text:style-name="T161_5"><text:s/>change,<text:s/></text:span><text:span text:style-name="T161_6">recognising</text:span><text:span text:style-name="T161_7"><text:s/>that<text:s/>systemic<text:s/>shifts<text:s/>in<text:s/>this<text:s/>area<text:s/>are<text:s/>incremental<text:s/>and<text:s/>require<text:s/>consistent<text:s/>investment<text:s/>over<text:s/>time.<text:s/>Bond<text:s/>will<text:s/>continue<text:s/>its<text:s/>sector<text:s/>transformation<text:s/>work<text:s/>with<text:s/>a<text:s/>focus<text:s/>on<text:s/>building<text:s/>a<text:s/>positive<text:s/>collective<text:s/>vision<text:s/>for<text:s/>the</text:span><text:span text:style-name="T161_8"><text:s/>INGO</text:span><text:span text:style-name="T161_9"><text:s/>sector,<text:s/>supporting<text:s/>leaders<text:s/>to<text:s/>make<text:s/>decisions<text:s/>on<text:s/>structure,<text:s/>purpose<text:s/>and<text:s/>leadership<text:s/>that<text:s/>will<text:s/>shape<text:s/>their<text:s/>relevance<text:s/>and<text:s/>legitimacy<text:s/>in<text:s/>the<text:s/>years<text:s/>ahead.</text:span></text:p>
      <text:p text:style-name="P162"/>
      <text:list text:style-name="LS4" xml:id="list3" text:continue-list="list1">
        <text:list-item>
          <text:p text:style-name="P163"><text:span text:style-name="T163_1">Outcome<text:s/>3:<text:s/>More<text:s/>data-driven<text:s/>sector</text:span><text:span text:style-name="T163_2"><text:s/>-<text:s/></text:span><text:span text:style-name="T163_3">The<text:s/></text:span><text:span text:style-name="T163_4">programme</text:span><text:span text:style-name="T163_5"><text:s/>is<text:s/>on<text:s/>track<text:s/>to<text:s/>contribute<text:s/>to<text:s/>Outcome<text:s/>3.<text:s/>Bond's<text:s/>Funding<text:s/>Trends<text:s/>report,<text:s/>the<text:s/>primary<text:s/>vehicle<text:s/>for<text:s/>this<text:s/>outcome<text:s/>in<text:s/>Year<text:s/>2,<text:s/>is<text:s/>in<text:s/>advanced<text:s/>stages<text:s/>of<text:s/>development,<text:s/>drawing<text:s/>on<text:s/>analysis<text:s/>of<text:s/>over<text:s/>300<text:s/></text:span><text:span text:style-name="T163_6">organisational</text:span><text:span text:style-name="T163_7"><text:s/>records,<text:s/>11<text:s/>commissioned<text:s/>case<text:s/>studies,<text:s/>and<text:s/>AI-assisted<text:s/>data<text:s/>scraping<text:s/>of<text:s/>over<text:s/>900<text:s/>annual<text:s/>reports.<text:s/>The<text:s/>report<text:s/>will<text:s/>provide<text:s/>a<text:s/>rigorous,<text:s/>up-to-date<text:s/>overview<text:s/>of<text:s/>funding<text:s/>trends,<text:s/>income,<text:s/>expenditure,<text:s/>assets,<text:s/>reserves<text:s/>and<text:s/>workforce<text:s/>data<text:s/>across<text:s/>the<text:s/>INGO<text:s/>sector<text:s/>covering<text:s/>a<text:s/></text:span><text:span text:style-name="T163_8">10<text:s/>to<text:s/>15<text:s/>year</text:span><text:span text:style-name="T163_9"><text:s/>period,<text:s/>intended<text:s/>to<text:s/>support<text:s/>more<text:s/>informed<text:s/>decision-making<text:s/>by<text:s/>members,<text:s/>funders<text:s/>and<text:s/>policymakers.<text:s/>Publication<text:s/>is<text:s/>expected<text:s/>in<text:s/>May/June<text:s/>2026.<text:s/>For<text:s/>the<text:s/>year<text:s/>ahead,<text:s/>Bond<text:s/>will<text:s/></text:span><text:span text:style-name="T163_10">prioritise</text:span><text:span text:style-name="T163_11"><text:s/>timely<text:s/>publication<text:s/>and<text:s/>active<text:s/>dissemination<text:s/>of<text:s/>the<text:s/>report<text:s/>across<text:s/>its<text:s/>membership,<text:s/>the<text:s/>wider<text:s/>UKA<text:s/>and<text:s/>the<text:s/>sector.</text:span></text:p>
        </text:list-item>
      </text:list>
      <text:p text:style-name="P164"/>
      <text:p text:style-name="P165"><text:span text:style-name="T165_1">Justify<text:s/>whether<text:s/>the<text:s/></text:span><text:span text:style-name="T165_2">programme</text:span><text:span text:style-name="T165_3"><text:s/>should<text:s/>continue,<text:s/>based<text:s/>on<text:s/>its<text:s/>own<text:s/>merits<text:s/>and<text:s/>in<text:s/>the<text:s/>context<text:s/>of<text:s/>the<text:s/>wider<text:s/>portfolio<text:s/></text:span></text:p>
      <text:p text:style-name="P166"/>
      <text:p text:style-name="P167"><text:span text:style-name="T167_1">The<text:s/></text:span><text:span text:style-name="T167_2">programme</text:span><text:span text:style-name="T167_3"><text:s/>should<text:s/>continue.<text:s/>The<text:s/>evidence<text:s/>from<text:s/>Year<text:s/>2,<text:s/>strongly<text:s/>supported<text:s/>by<text:s/>the<text:s/>findings<text:s/>of<text:s/>the<text:s/>independent<text:s/>MTR,<text:s/>demonstrates<text:s/>that<text:s/>the<text:s/>UKA<text:s/></text:span><text:span text:style-name="T167_4">programme</text:span><text:span text:style-name="T167_5"><text:s/>continues<text:s/>to<text:s/>represent<text:s/>excellent<text:s/>value<text:s/>for<text:s/>money<text:s/>and<text:s/>remains<text:s/>highly<text:s/>relevant<text:s/>in<text:s/>the<text:s/>current<text:s/>context.<text:s/>Over<text:s/>90%<text:s/>of<text:s/></text:span><text:span text:style-name="T167_6">logframe</text:span><text:span text:style-name="T167_7"><text:s/>indicators<text:s/>are<text:s/>on<text:s/>track,<text:s/>the<text:s/>ToC<text:s/>logic<text:s/>and<text:s/>assumptions<text:s/>continue<text:s/>to<text:s/>hold,<text:s/>and<text:s/>member-reported<text:s/>outcomes<text:s/>across<text:s/>partners<text:s/>consistently<text:s/>evidence<text:s/>progress<text:s/>towards<text:s/>all<text:s/>three<text:s/>outcomes.<text:s/></text:span></text:p>
      <text:p text:style-name="P168"/>
      <text:p text:style-name="P169"><text:span text:style-name="T169_1">The<text:s/>MTR</text:span><text:span text:style-name="T169_2"><text:s/>assessed<text:s/>the<text:s/></text:span><text:span text:style-name="T169_3">programme's</text:span><text:span text:style-name="T169_4"><text:s/></text:span><text:span text:style-name="T169_5">VfM</text:span><text:span text:style-name="T169_6"><text:s/>as<text:s/>high,<text:s/>noting<text:s/>that<text:s/>the<text:s/>UKA<text:s/>and<text:s/>its<text:s/>partners<text:s/>are<text:s/>geared<text:s/>to<text:s/>support<text:s/>thousands<text:s/>of</text:span><text:span text:style-name="T169_7"><text:s/></text:span><text:span text:style-name="T169_8">voluntary<text:s/></text:span><text:span text:style-name="T169_9"><text:s/>and</text:span><text:span text:style-name="T169_10"><text:s/></text:span><text:span text:style-name="T169_11">cash<text:s/></text:span><text:span text:style-name="T169_12">strapped<text:s/></text:span><text:span text:style-name="T169_13"><text:s/>development</text:span><text:span text:style-name="T169_14"><text:s/></text:span><text:span text:style-name="T169_15">organisations</text:span><text:span text:style-name="T169_16"><text:s/>and<text:s/>workers,<text:s/>a<text:s/>reach<text:s/>that<text:s/>very<text:s/>few<text:s/>HMG-funded<text:s/></text:span><text:span text:style-name="T169_17">programmes</text:span><text:span text:style-name="T169_18"><text:s/>achieve<text:s/>at<text:s/>comparable<text:s/>cost.<text:s/>The<text:s/>changed<text:s/>aid<text:s/></text:span><text:span text:style-name="T169_19">landscape<text:s/>has<text:s/>increased<text:s/>rather<text:s/>than<text:s/>diminished<text:s/>the<text:s/></text:span><text:span text:style-name="T169_20">programme's</text:span><text:span text:style-name="T169_21"><text:s/>relevance,<text:s/>with<text:s/>the<text:s/>UKA<text:s/>providing<text:s/>FCDO<text:s/>with<text:s/>an<text:s/>increasingly<text:s/>vital<text:s/>window<text:s/>into<text:s/>UK<text:s/>civil<text:s/>society<text:s/>at<text:s/>a<text:s/>time<text:s/>of<text:s/>significant<text:s/>sectoral<text:s/>stress.<text:s/></text:span><text:span text:style-name="T169_22">The<text:s/>MTR</text:span><text:span text:style-name="T169_23"><text:s/>explicitly<text:s/>recommended<text:s/>continued<text:s/>funding<text:s/>in<text:s/>FY26/27<text:s/>and<text:s/></text:span><text:span text:style-name="T169_24">into</text:span><text:span text:style-name="T169_25"><text:s/></text:span><text:span text:style-name="T169_26">a<text:s/>next</text:span><text:span text:style-name="T169_27"><text:s/>cycle,<text:s/>noting<text:s/>the<text:s/>risk<text:s/>of<text:s/>losing<text:s/></text:span><text:span text:style-name="T169_28">locally-led</text:span><text:span text:style-name="T169_29"><text:s/>development<text:s/>leaders<text:s/>across<text:s/>the<text:s/>country<text:s/>if<text:s/>funding<text:s/>were<text:s/>discontinued.<text:s/>Separately,<text:s/>following<text:s/>the<text:s/>UK<text:s/>Government's<text:s/>ODA<text:s/>spending<text:s/>announcement,<text:s/>FCDO<text:s/>confirmed<text:s/>100%<text:s/>funding<text:s/>for<text:s/>the<text:s/></text:span><text:span text:style-name="T169_30">programme's</text:span><text:span text:style-name="T169_31"><text:s/>final<text:s/>year,<text:s/>a<text:s/>decision<text:s/>that<text:s/>reflects<text:s/>the<text:s/></text:span><text:span text:style-name="T169_32">programme's</text:span><text:span text:style-name="T169_33"><text:s/>demonstrated<text:s/>value<text:s/>at<text:s/>a<text:s/>time<text:s/>of<text:s/>significant<text:s/>portfolio-wide<text:s/>reductions.</text:span></text:p>
      <text:h text:style-name="P170" text:outline-level="2"><text:span text:style-name="T170_1">C.<text:s/>DETAILED<text:s/>OUTPUT<text:s/>SCORING</text:span><text:span text:style-name="T170_2"><text:s/></text:span></text:h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16">
          <table:table-cell table:style-name="Cell59">
            <text:p text:style-name="P171"><text:span text:style-name="T171_1">Output<text:s/>Title<text:s/></text:span></text:p>
          </table:table-cell>
          <table:table-cell table:style-name="Cell60" table:number-columns-spanned="6">
            <text:p text:style-name="P172"><text:span text:style-name="T172_1">Policy<text:s/>advocacy<text:s/>and<text:s/>engagement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61" table:number-columns-spanned="2">
            <text:p text:style-name="P173"><text:span text:style-name="T173_1">Output<text:s/>number:<text:s/></text:span></text:p>
          </table:table-cell>
          <table:covered-table-cell/>
          <table:table-cell table:style-name="Cell62">
            <text:p text:style-name="P174"><text:span text:style-name="T174_1"><text:s/></text:span><text:span text:style-name="T174_2">1</text:span></text:p>
          </table:table-cell>
          <table:table-cell table:style-name="Cell63" table:number-columns-spanned="2">
            <text:p text:style-name="P175"><text:span text:style-name="T175_1">Output<text:s/>Score:<text:s/></text:span></text:p>
          </table:table-cell>
          <table:covered-table-cell/>
          <table:table-cell table:style-name="Cell64" table:number-columns-spanned="2">
            <text:p text:style-name="P176"><text:span text:style-name="T176_1">A+</text:span></text:p>
          </table:table-cell>
          <table:covered-table-cell/>
        </table:table-row>
        <table:table-row table:style-name="Row18">
          <table:table-cell table:style-name="Cell65" table:number-columns-spanned="2">
            <text:p text:style-name="P177"><text:span text:style-name="T177_1">Impact<text:s/>weighting<text:s/>(%):<text:s text:c="2"/></text:span></text:p>
          </table:table-cell>
          <table:covered-table-cell/>
          <table:table-cell table:style-name="Cell66">
            <text:p text:style-name="P178"><text:span text:style-name="T178_1">25%</text:span></text:p>
          </table:table-cell>
          <table:table-cell table:style-name="Cell67" table:number-columns-spanned="2">
            <text:p text:style-name="P179"><text:span text:style-name="T179_1">Weighting<text:s/>revised<text:s/>since<text:s/>last<text:s/>AR?<text:s/></text:span></text:p>
          </table:table-cell>
          <table:covered-table-cell/>
          <table:table-cell table:style-name="Cell68" table:number-columns-spanned="2">
            <text:p text:style-name="P180"><text:span text:style-name="T180_1">N/A</text:span></text:p>
          </table:table-cell>
          <table:covered-table-cell/>
        </table:table-row>
        <table:table-row table:style-name="Row19">
          <table:table-cell table:style-name="Cell69">
            <text:p text:style-name="P181"/>
          </table:table-cell>
          <table:table-cell table:style-name="Cell70">
            <text:p text:style-name="P182"/>
          </table:table-cell>
          <table:table-cell table:style-name="Cell71">
            <text:p text:style-name="P183"/>
          </table:table-cell>
          <table:table-cell table:style-name="Cell72" table:number-columns-spanned="2">
            <text:p text:style-name="P184"/>
          </table:table-cell>
          <table:covered-table-cell/>
          <table:table-cell table:style-name="Cell73" table:number-columns-spanned="2">
            <text:p text:style-name="P185"/>
          </table:table-cell>
          <table:covered-table-cell/>
        </table:table-row>
        <table:table-row table:style-name="Row20">
          <table:table-cell table:style-name="Cell74">
            <text:p text:style-name="P186"><text:span text:style-name="T186_1">Indicator(s)</text:span></text:p>
          </table:table-cell>
          <table:table-cell table:style-name="Cell75" table:number-columns-spanned="3">
            <text:p text:style-name="P187"><text:span text:style-name="T187_1">Milestone(s)<text:s/>for<text:s/>this<text:s/>review</text:span></text:p>
          </table:table-cell>
          <table:covered-table-cell/>
          <table:covered-table-cell/>
          <table:table-cell table:style-name="Cell76" table:number-columns-spanned="2">
            <text:p text:style-name="P188"><text:span text:style-name="T188_1">Progress<text:s/></text:span></text:p>
          </table:table-cell>
          <table:covered-table-cell/>
        </table:table-row>
        <table:table-row table:style-name="Row21">
          <table:table-cell table:style-name="Cell77">
            <text:p text:style-name="P189"><text:span text:style-name="T189_1"><text:s/></text:span><text:span text:style-name="T189_2">1.1</text:span><text:span text:style-name="T189_3"><text:s/>Working<text:s/>group<text:s/>sessions<text:s/>held<text:s/>with<text:s/>CSOs<text:s/>for<text:s/>discussion<text:s/>on<text:s/>policy<text:s/>advocacy<text:s/>and<text:s/>engagement</text:span></text:p>
            <text:p text:style-name="P190"/>
          </table:table-cell>
          <table:table-cell table:style-name="Cell78" table:number-columns-spanned="3">
            <text:p text:style-name="P191"><text:span text:style-name="T191_1">A<text:s/>total<text:s/>of<text:s/>36<text:s/>working<text:s/>group<text:s/>sessions<text:s/>to<text:s/>be<text:s/>held<text:s/>for<text:s/>policy<text:s/>advocacy<text:s/>and<text:s/>engagement<text:s/></text:span><text:span text:style-name="T191_2">in<text:s/>year<text:s/>2<text:s/></text:span><text:span text:style-name="T191_3"><text:line-break/></text:span><text:span text:style-name="T191_4">(UK<text:s/>Alliance)<text:s text:c="2"/></text:span></text:p>
          </table:table-cell>
          <table:covered-table-cell/>
          <table:covered-table-cell/>
          <table:table-cell table:style-name="Cell79" table:number-columns-spanned="2">
            <text:p text:style-name="P192"><text:span text:style-name="T192_1">32<text:s/></text:span><text:span text:style-name="T192_2">(cumulative<text:s/>total<text:s/>for<text:s/>year<text:s/>2)</text:span></text:p>
          </table:table-cell>
          <table:covered-table-cell/>
        </table:table-row>
        <table:table-row table:style-name="Row22">
          <table:table-cell table:style-name="Cell80">
            <text:p text:style-name="P193"><text:span text:style-name="T193_1"><text:s/></text:span><text:span text:style-name="T193_2">1.2<text:s/>Meetings,<text:s/>consultations,<text:s/>or<text:s/>engagement<text:s/>activities<text:s/>with<text:s/>FCDO<text:s/>/<text:s/>HMG<text:s/>/<text:s/>other<text:s/>policy<text:s/>decision-makers<text:s/>or<text:s/>key<text:s/>influencers</text:span></text:p>
          </table:table-cell>
          <table:table-cell table:style-name="Cell81" table:number-columns-spanned="3">
            <text:p text:style-name="P194"><text:span text:style-name="T194_1"><text:s/>A<text:s/>total<text:s/>of<text:s/>33<text:s/>meetings<text:s/>to<text:s/>be<text:s/>held<text:s/>/<text:s/>engagement<text:s/>activities<text:s/>conducted<text:s/>with<text:s/>decision-makers*<text:s/>for<text:s/>policy<text:s/>advocacy<text:s/>in<text:s/>year<text:s/></text:span><text:span text:style-name="T194_2">2</text:span><text:span text:style-name="T194_3"><text:s/></text:span></text:p>
          </table:table-cell>
          <table:covered-table-cell/>
          <table:covered-table-cell/>
          <table:table-cell table:style-name="Cell82" table:number-columns-spanned="2">
            <text:p text:style-name="P195"><text:span text:style-name="T195_1">30<text:s/>(</text:span><text:span text:style-name="T195_2">cumulative<text:s/>total<text:s/>for<text:s/>year<text:s/>2)</text:span></text:p>
          </table:table-cell>
          <table:covered-table-cell/>
        </table:table-row>
        <table:table-row table:style-name="Row23">
          <table:table-cell table:style-name="Cell83">
            <text:p text:style-name="P196"><text:span text:style-name="T196_1"><text:s/></text:span><text:span text:style-name="T196_2">1.3<text:s/>Policy<text:s/>position<text:s/>papers<text:s/>or<text:s/>advocacy<text:s/>letters<text:s/>submitted<text:s/>to<text:s/>FCDO<text:s/>/<text:s/>HMG,<text:s/>with<text:s/>input<text:s/>from<text:s/>CSOs<text:s/>or<text:s/>public<text:s/>statements<text:s/>released<text:s text:c="2"/></text:span></text:p>
          </table:table-cell>
          <table:table-cell table:style-name="Cell84" table:number-columns-spanned="3">
            <text:p text:style-name="P197"><text:span text:style-name="T197_1"><text:s/>A<text:s/>total<text:s/>of<text:s/>11<text:s/>position<text:s/>papers<text:s/>/<text:s/>advocacy<text:s/>letters<text:s/>to<text:s/>be<text:s/>submitted<text:s/>to<text:s/>decision-makers*<text:s/>in<text:s/>year<text:s/></text:span><text:span text:style-name="T197_2">2</text:span><text:span text:style-name="T197_3"><text:s text:c="2"/></text:span></text:p>
          </table:table-cell>
          <table:covered-table-cell/>
          <table:covered-table-cell/>
          <table:table-cell table:style-name="Cell85" table:number-columns-spanned="2">
            <text:p text:style-name="P198"><text:span text:style-name="T198_1">17<text:s/>(</text:span><text:span text:style-name="T198_2">cumulative<text:s/>total<text:s/>for<text:s/>year<text:s/>2)</text:span></text:p>
          </table:table-cell>
          <table:covered-table-cell/>
        </table:table-row>
      </table:table>
      <text:p text:style-name="P199"/>
      <text:p text:style-name="P200"><text:span text:style-name="T200_1">Briefly<text:s/>describe<text:s/>the<text:s/>output’s<text:s/>activities<text:s/>and<text:s/>provide<text:s/>supporting<text:s/>narrative<text:s/>for<text:s/>the<text:s/>score.<text:s/></text:span></text:p>
      <text:p text:style-name="P201"><text:span text:style-name="T201_1">UKA<text:s/>members<text:s/>have<text:s/>continued<text:s/>to<text:s/>drive<text:s/>forward<text:s/>policy<text:s/>and<text:s/>advocacy<text:s/>priorities<text:s/>across<text:s/>UK<text:s/>and<text:s/>devolved<text:s/>government<text:s/>levels<text:s/>in<text:s/>Year<text:s/>2,<text:s/>maintaining<text:s/>coordinated<text:s/>engagement<text:s/>with<text:s/>policymakers<text:s/>on<text:s/>international<text:s/>development,<text:s/>humanitarian<text:s/>crises,<text:s/>aid<text:s/>funding,<text:s/>and<text:s/></text:span><text:span text:style-name="T201_2">locally-led</text:span><text:span text:style-name="T201_3"><text:s/>approaches.<text:s/>Working<text:s/>in<text:s/>a<text:s/>significantly<text:s/>more<text:s/>challenging<text:s/>external<text:s/>environment<text:s/>shaped<text:s/>by<text:s/>UK<text:s/>ODA<text:s/>cuts,<text:s/>the<text:s/>aftermath<text:s/>of<text:s/>USAID<text:s/>closures,<text:s/>and<text:s/>shifting<text:s/>political<text:s/>landscapes,<text:s/>partners<text:s/>have<text:s/>adapted<text:s/>their<text:s/>advocacy<text:s/>approaches<text:s/>while<text:s/>sustaining<text:s/>collective<text:s/>sector<text:s/>influence,<text:s/>scoring<text:s/>A+<text:s/>and<text:s/>maintaining<text:s/>its<text:s/>Year<text:s/>1<text:s/>score<text:s/>against<text:s/>a<text:s/>considerably<text:s/>more<text:s/>difficult<text:s/>operating<text:s/>context.</text:span></text:p>
      <text:p text:style-name="P202"><text:span text:style-name="T202_1">Bond</text:span><text:span text:style-name="T202_2"><text:s/>led<text:s/>substantive<text:s/>policy<text:s/>and<text:s/>advocacy<text:s/>work<text:s/>at<text:s/>UK<text:s/>government<text:s/>level,<text:s/>concentrating<text:s/>on<text:s/>global<text:s/>reforms<text:s/>including<text:s/>the<text:s/>UN<text:s/>Tax<text:s/>Convention,<text:s/>IMF<text:s/>quota<text:s/>issues,<text:s/>debt<text:s/>and<text:s/>tax,<text:s/>and<text:s/>the<text:s/>G20<text:s/>and<text:s/>G7<text:s/></text:span><text:span text:style-name="T202_3">agendas.<text:s/></text:span><text:span text:style-name="T202_4">Among<text:s/>the<text:s/>year's<text:s/>highlights,<text:s/>Bond<text:s/>convened<text:s/>a<text:s/>"Do<text:s/>No<text:s/>Harm"<text:s/>conference<text:s/>attended<text:s/>by<text:s/>over<text:s/>60<text:s/>participants<text:s/>exploring<text:s/>the<text:s/>impact<text:s/>of<text:s/>the<text:s/>UK's<text:s/>beyond-aid<text:s/>policies<text:s/>on<text:s/>global<text:s/>development<text:s/>across<text:s/>debt,<text:s/>tax,<text:s/>trade<text:s/>and<text:s/>illicit<text:s/>financial<text:s/>flows.<text:s/>Bond's<text:s/>advocacy<text:s/>actions<text:s/>during<text:s/>the<text:s/>year<text:s/>included<text:s/>a<text:s/>joint<text:s/>parliamentary<text:s/>event<text:s/>on<text:s/>debt<text:s/>and<text:s/>tax,<text:s/>a<text:s/>meeting<text:s/>with<text:s/>FCDO's<text:s/>G7<text:s/>and<text:s/>G20<text:s/>leads,<text:s/>and<text:s/>a<text:s/>meeting<text:s/>with<text:s/>the<text:s/>FCDO<text:s/>IFIs<text:s/>team<text:s/>on<text:s/>building<text:s/>on<text:s/>FFD4<text:s/>commitments.</text:span><text:span text:style-name="T202_5"><text:s/>Across<text:s/>the<text:s/>year,<text:s/>Bond<text:s/>convened<text:s/>over<text:s/>20<text:s/>member<text:s/>meetings<text:s/>to<text:s/>coordinate<text:s/>and<text:s/>align<text:s/>policy<text:s/></text:span><text:span text:style-name="T202_6">positions,<text:s/>and</text:span><text:span text:style-name="T202_7"><text:s/>conducted<text:s/>at<text:s/>least<text:s/>17<text:s/>engagements<text:s/>with<text:s/>the<text:s/>UK<text:s/>Government<text:s/>on<text:s/>global<text:s/>reforms.<text:s/>Bond<text:s/>also<text:s/>co-signed<text:s/>the<text:s/>joint<text:s/>civil<text:s/>society<text:s/>and<text:s/>trade<text:s/>unions<text:s/>submission<text:s/>on<text:s/>the<text:s/>UN<text:s/>Tax<text:s/>Convention<text:s/>Framework<text:s/>in<text:s/>January<text:s/>2026.<text:s/>A<text:s/>Global<text:s/>Reforms<text:s/>Working<text:s/>Group<text:s/>survey<text:s/>of<text:s/>15<text:s/>respondents<text:s/>found<text:s/>that<text:s/>53%<text:s/>reported<text:s/>significantly<text:s/>increased<text:s/>understanding<text:s/>of<text:s/>global<text:s/>reforms<text:s/>issues<text:s/></text:span><text:span text:style-name="T202_8">as<text:s/>a<text:s/>result<text:s/>of</text:span><text:span text:style-name="T202_9"><text:s/>Bond's<text:s/>work,<text:s/>and<text:s/>60%<text:s/>found<text:s/>Bond's<text:s/>facilitation<text:s/>of<text:s/>policy<text:s/>coordination<text:s/>significantly<text:s/>impactful.<text:s/>Outcomes<text:s/>include<text:s/>strengthened<text:s/>dialogue<text:s/>with<text:s/>FCDO,<text:s/>HMT<text:s/>and<text:s/>the<text:s/>UK's<text:s/>ECOSOC<text:s/>representation<text:s/>on<text:s/>the<text:s/>UN<text:s/>Tax<text:s/>Convention,<text:s/>growing<text:s/>momentum<text:s/>on<text:s/>joined-up<text:s/>debt<text:s/>advocacy,<text:s/>and<text:s/>a<text:s/>change<text:s/>in<text:s/>tone<text:s/>from<text:s/>Minister<text:s/>Chapman<text:s/>on<text:s/>private<text:s/>creditors<text:s/>legislation.</text:span><text:span text:style-name="T202_10"><text:s/>Bond's<text:s/>Humanitarian<text:s/>Working<text:s/>Group<text:s/>delivered<text:s/>6<text:s/>coordination<text:s/>and<text:s/>advocacy<text:s/>sessions<text:s/>across<text:s/>Ukraine,<text:s/>IOPT,<text:s/>and<text:s/>Syria<text:s/>during<text:s/>the<text:s/>year,<text:s/>including<text:s/>a<text:s/>deep<text:s/>dive<text:s/>with<text:s/>FCDO<text:s/>on<text:s/>County<text:s/>Based<text:s/>Pool<text:s/>Funds<text:s/>that<text:s/>examined<text:s/></text:span><text:span text:style-name="T202_11">localisation</text:span><text:span text:style-name="T202_12"><text:s/>risks<text:s/>and<text:s/>FCDO's<text:s/>developing<text:s/>principles<text:s/>on<text:s/>locally<text:s/>led<text:s/>humanitarian<text:s/>action</text:span><text:span text:style-name="T202_13">.</text:span></text:p>
      <text:p text:style-name="P203"><text:span text:style-name="T203_1">SIDA<text:s/></text:span><text:span text:style-name="T203_2">led<text:s/>substantive<text:s/>policy<text:s/>engagement<text:s/>in<text:s/>Scotland<text:s/>across<text:s/>the<text:s/>year,<text:s/>facilitating<text:s/>12<text:s/>working<text:s/>group<text:s/>sessions<text:s/>and<text:s/>engaging<text:s/>directly<text:s/>with<text:s/>the<text:s/>Scottish<text:s/>Government<text:s/>and<text:s/>sector<text:s/>stakeholders<text:s/>on<text:s/>international<text:s/>development<text:s/></text:span><text:span text:style-name="T203_3">priorities.SIDA</text:span><text:span text:style-name="T203_4"><text:s/>also<text:s/>responded<text:s/>to<text:s/>government<text:s/>consultations<text:s/>during<text:s/>the<text:s/>year,<text:s/>covering<text:s/>international<text:s/>climate<text:s/>action,<text:s/>circular<text:s/>economy<text:s/>strategy,<text:s/>the<text:s/>Scottish<text:s/>Government's<text:s/>draft<text:s/>Climate<text:s/>Change<text:s/>Plan,<text:s/>and<text:s/>the<text:s/>National<text:s/>Performance<text:s/>Framework.<text:s/>A<text:s/>notable<text:s/>outcome<text:s/>of<text:s/>SIDA's<text:s/>sustained<text:s/>advocacy<text:s/>is<text:s/>the<text:s/>Scottish<text:s/>Government's<text:s/>approval<text:s/>of<text:s/>a<text:s/>budget<text:s/>increase<text:s/>for<text:s/>its<text:s/>International<text:s/>Development<text:s/>Fund<text:s/>from<text:s/>£12.8m<text:s/>to<text:s/>£16m<text:s/>for<text:s/>2026-27,<text:s/>alongside<text:s/>the<text:s/>establishment<text:s/>of<text:s/>a<text:s/>regular<text:s/>engagement<text:s/>mechanism<text:s/>with<text:s/>the<text:s/>sector<text:s/>delivered<text:s/>in<text:s/>partnership<text:s/>with<text:s/>SIDA,<text:s/>and<text:s/>the<text:s/>publication<text:s/>of<text:s/>Scottish<text:s/>Government<text:s/>overseas<text:s/>development<text:s/>spend<text:s/>on<text:s/>the<text:s/>IATI<text:s/>platform.</text:span></text:p>
      <text:p text:style-name="P204"><text:span text:style-name="T204_1">CADA</text:span><text:span text:style-name="T204_2"><text:s/>continued<text:s/>its<text:s/>role<text:s/>as<text:s/>secretariat<text:s/>to<text:s/>the<text:s/>Stormont<text:s/>All-Party<text:s/>Group<text:s/>on<text:s/>International<text:s/>Development<text:s/>(APGID),<text:s/></text:span><text:span text:style-name="T204_3">facilitating<text:s/>APGID<text:s/>meetings<text:s/>during<text:s/>the<text:s/>year<text:s/>focused<text:s/>on<text:s/>the<text:s/>humanitarian<text:s/>situations<text:s/>in<text:s/>Sudan<text:s/>and<text:s/>Ukraine.<text:s/>The<text:s/>Sudan<text:s/>session<text:s/>brought<text:s/>together<text:s/>policymakers,<text:s/>humanitarian<text:s/>practitioners<text:s/>and<text:s/>members<text:s/>of<text:s/>the<text:s/>Sudanese<text:s/>community<text:s/>in<text:s/>Northern<text:s/>Ireland,<text:s/>with<text:s/>a<text:s/>members'<text:s/>statement<text:s/>subsequently<text:s/>made<text:s/>in<text:s/>the<text:s/>Northern<text:s/>Ireland<text:s/>Assembly<text:s/>by<text:s/>Kate<text:s/>Nicholl<text:s/>MLA<text:s/>as<text:s/>a<text:s/>direct<text:s/>result<text:s/>of<text:s/>the<text:s/>meeting.<text:s/>The<text:s/>Ukraine<text:s/>session<text:s/>drew<text:s/>together<text:s/>policymakers,<text:s/>academics,<text:s/>humanitarian<text:s/>practitioners<text:s/>and<text:s/>Ukrainian<text:s/>community<text:s/>representatives,<text:s/>leading<text:s/>to<text:s/>a<text:s/>follow-up<text:s/>meeting<text:s/>being<text:s/>convened<text:s/>between<text:s/>political<text:s/>representatives<text:s/>and<text:s/>the<text:s/>Ukrainians<text:s/>in<text:s/>NI<text:s/>Community<text:s/>Group.</text:span><text:span text:style-name="T204_4"><text:s/>Across<text:s/>the<text:s/>year,<text:s/>CADA<text:s/>submitted<text:s/>1<text:s/>policy<text:s/>position<text:s/>paper<text:s/>and<text:s/>held<text:s/>7<text:s/>engagement<text:s/>activities<text:s/>with<text:s/>decision-makers.</text:span></text:p>
      <text:p text:style-name="P205"><text:span text:style-name="T205_1">SIDCN</text:span><text:span text:style-name="T205_2"><text:s/>conducted<text:s/>11<text:s/>engagement<text:s/>activities<text:s/>with<text:s/>decision-makers<text:s/>across<text:s/>Year<text:s/>2<text:s/>(2<text:s/>in<text:s/>Q4)<text:s/>and<text:s/>submitted<text:s/>5<text:s/>advocacy<text:s/>letters<text:s/>(2<text:s/>in<text:s/>Q4).<text:s/>SIDCN<text:s/>also<text:s/>achieved<text:s/>a<text:s/>notable<text:s/>influencing<text:s/>outcome,<text:s/>successfully<text:s/>engaging<text:s/>with<text:s/>the<text:s/>Big<text:s/>Give<text:s/>2026<text:s/>campaign<text:s/>to<text:s/>include<text:s/>Small<text:s/>International<text:s/>Development<text:s/>Charities<text:s/>—<text:s/>having<text:s/>previously<text:s/>been<text:s/>precluded<text:s/>in<text:s/>2025.<text:s/>Following<text:s/>this<text:s/>success,<text:s/></text:span><text:span text:style-name="T205_3">SIDCN<text:s/>has<text:s/>been<text:s/>invited<text:s/>to<text:s/>join<text:s/>the<text:s/>funder<text:s/>panel<text:s/>to<text:s/>select<text:s/>successful<text:s/>CSO<text:s/></text:span><text:span text:style-name="T205_4">organisations</text:span><text:span text:style-name="T205_5">,<text:s/>an<text:s/>opportunity<text:s/>that<text:s/>has<text:s/>been<text:s/>extended<text:s/>to<text:s/>SIDA<text:s/>as<text:s/>a<text:s/>wider<text:s/>UKA<text:s/>collaboration.</text:span></text:p>
      <text:p text:style-name="P206"><text:span text:style-name="T206_1">SWIDN</text:span><text:span text:style-name="T206_2"><text:s/>contributed<text:s/>to<text:s/>2<text:s/>policy<text:s/>submissions<text:s/>during<text:s/>the<text:s/>year,<text:s/>both<text:s/>informal<text:s/>and<text:s/>formal,<text:s/>including<text:s/>the<text:s/>IDC<text:s/>inquiry<text:s/>into<text:s/>the<text:s/>Future<text:s/>of<text:s/>Aid<text:s/>and<text:s/>the<text:s/>FCDO's<text:s/>request<text:s/>for<text:s/>feedback<text:s/>on<text:s/>the<text:s/>zero<text:s/>draft<text:s/>of<text:s/>the<text:s/>Compact<text:s/>for<text:s/>Global<text:s/>Partnerships<text:s/>Conference.<text:s/>These<text:s/>submissions<text:s/>drew<text:s/>on<text:s/>input<text:s/>gathered<text:s/></text:span><text:span text:style-name="T206_3">from<text:s/>across</text:span><text:span text:style-name="T206_4"><text:s/>SWIDN's<text:s/>membership<text:s/>network.</text:span></text:p>
      <text:p text:style-name="P207"><text:span text:style-name="T207_1">HCA</text:span><text:span text:style-name="T207_2"><text:s/>contributed<text:s/>to<text:s/>policy<text:s/>and<text:s/>advocacy<text:s/>work<text:s/>in<text:s/>Wales<text:s/>through<text:s/>a<text:s/></text:span><text:span text:style-name="T207_3">programme</text:span><text:span text:style-name="T207_4"><text:s/>of<text:s/>events<text:s/>that<text:s/>brought<text:s/>together<text:s/>Wales<text:s/>Africa<text:s/>partnership<text:s/></text:span><text:span text:style-name="T207_5">organisations</text:span><text:span text:style-name="T207_6"><text:s/>and<text:s/>policymakers<text:s/>on<text:s/>issues<text:s/>including<text:s/>gender-based<text:s/>violence,<text:s/>health,<text:s/>climate<text:s/>change<text:s/>and<text:s/>livelihoods.<text:s/>HCA's<text:s/>Global<text:s/>Health<text:s/>Partnerships<text:s/>Cymru<text:s/>Annual<text:s/>Lecture,<text:s/>entitled<text:s/>Crisis<text:s/>in<text:s/>Global<text:s/>Health<text:s/>Aid,<text:s/>attended<text:s/>by<text:s/>55<text:s/>people,<text:s/>provided<text:s/>a<text:s/>platform<text:s/>to<text:s/>raise<text:s/>awareness<text:s/>among<text:s/>Welsh<text:s/>civil<text:s/>society<text:s/>of<text:s/>the<text:s/>global<text:s/>funding<text:s/>crisis<text:s/>affecting<text:s/>healthcare<text:s/>in<text:s/></text:span><text:span text:style-name="T207_7">low<text:s/>and<text:s/>middle<text:s/>income</text:span><text:span text:style-name="T207_8"><text:s/>countries<text:s/>and<text:s/>to<text:s/>propose<text:s/>new<text:s/>models<text:s/>of<text:s/>support.<text:s/>HCA<text:s/>also<text:s/>engaged<text:s/>directly<text:s/>with<text:s/>LGBT+<text:s/></text:span><text:span text:style-name="T207_9">organisations</text:span><text:span text:style-name="T207_10">,<text:s/>diaspora<text:s/>groups<text:s/>and<text:s/>member<text:s/></text:span><text:span text:style-name="T207_11">organisations</text:span><text:span text:style-name="T207_12"><text:s/>on<text:s/>topics<text:s/>including<text:s/>health,<text:s/>gender,<text:s/>livelihoods,<text:s/>local<text:s/>leadership<text:s/>and<text:s/>anti-racism,<text:s/>contributing<text:s/>to<text:s/>increased<text:s/>understanding<text:s/>of<text:s/>the<text:s/>SDGs<text:s/>and<text:s/>relevant<text:s/>national<text:s/>and<text:s/>international<text:s/>policy<text:s/>frameworks<text:s/>among<text:s/>Welsh<text:s/>civil<text:s/>society.</text:span></text:p>
      <text:p text:style-name="P208"><text:span text:style-name="T208_1">While<text:s/>indicators<text:s/>1.1<text:s/>and<text:s/>1.2<text:s/>fell<text:s/>marginally<text:s/>short<text:s/>of<text:s/>their<text:s/>volume<text:s/>targets,<text:s/>the<text:s/>output<text:s/>is<text:s/>assessed<text:s/>at<text:s/>A+<text:s/>on<text:s/>the<text:s/>strength<text:s/>of<text:s/>concrete<text:s/>policy<text:s/>outcomes;<text:s/>including<text:s/>the<text:s/>Scottish<text:s/>Government's<text:s/>increase<text:s/>of<text:s/>its<text:s/>International<text:s/>Development<text:s/>Fund<text:s/>from<text:s/>£12.8m<text:s/>to<text:s/>£16m,<text:s/>a<text:s/>Members'<text:s/>Statement<text:s/>in<text:s/>the<text:s/>Northern<text:s/>Ireland<text:s/>Assembly<text:s/>on<text:s/>Sudan,<text:s/>and<text:s/>a<text:s/>change<text:s/>in<text:s/>tone<text:s/>from<text:s/>Minister<text:s/>Chapman<text:s/>on<text:s/>private<text:s/>creditors<text:s/>legislation<text:s/>alongside<text:s/>a<text:s/>significant<text:s/>overperformance<text:s/>on<text:s/>indicator<text:s/>1.3,<text:s/>which<text:s/>delivered<text:s/>17<text:s/>policy<text:s/>papers<text:s/>and<text:s/>advocacy<text:s/>letters<text:s/>against<text:s/>a<text:s/>target<text:s/>of<text:s/>11.</text:span></text:p>
      <text:p text:style-name="P209"/>
      <text:p text:style-name="P210"><text:span text:style-name="T210_1">Describe<text:s/>any<text:s/>changes<text:s/>to<text:s/>this<text:s/>output<text:s/>during<text:s/>the<text:s/>past<text:s/>year,<text:s/>and<text:s/>any<text:s/>planned<text:s/>changes<text:s/></text:span><text:span text:style-name="T210_2">as<text:s/>a<text:s/>result<text:s/>of</text:span><text:span text:style-name="T210_3"><text:s/>this<text:s/>review.<text:s/></text:span></text:p>
      <text:p text:style-name="P211"/>
      <text:p text:style-name="P212"><text:span text:style-name="T212_1">Across<text:s/>the<text:s/>UKA,<text:s/>partners<text:s/>have<text:s/>adapted<text:s/>their<text:s/>policy<text:s/>and<text:s/>advocacy<text:s/>approaches<text:s/>in<text:s/>response<text:s/>to<text:s/>the<text:s/>rapidly<text:s/>changing<text:s/>external<text:s/>environment.<text:s/>Bond<text:s/>has<text:s/></text:span><text:span text:style-name="T212_2">prioritised</text:span><text:span text:style-name="T212_3"><text:s/>depth<text:s/>over<text:s/>volume<text:s/>in<text:s/>its<text:s/>policy<text:s/>work<text:s/>this<text:s/>year,<text:s/>focusing<text:s/>on<text:s/>building<text:s/>member<text:s/>understanding<text:s/>of<text:s/>the<text:s/>evolving<text:s/>global<text:s/>reforms<text:s/>agenda<text:s/>and<text:s/>broader<text:s/>policy<text:s/>alignment<text:s/>around<text:s/>engagement<text:s/>with<text:s/>the<text:s/>UK<text:s/>Government,<text:s/>rather<text:s/>than<text:s/>publishing<text:s/>new<text:s/>policy<text:s/>outputs.<text:s/>Given<text:s/>limited<text:s/>capacity,<text:s/>Bond<text:s/>has<text:s/>concentrated<text:s/>on<text:s/>debt,<text:s/>tax<text:s/>and<text:s/>G20<text:s/>while<text:s/>remaining<text:s/>flexible<text:s/>to<text:s/>other<text:s/>issues<text:s/>where<text:s/>advocacy<text:s/>opportunities<text:s/>arise.<text:s/>CADA<text:s/>refined<text:s/>its<text:s/>APGID<text:s/>engagement<text:s/>model,<text:s/>moving<text:s/>from<text:s/>more<text:s/>frequent<text:s/>to<text:s/>fewer,<text:s/>better-focused<text:s/>sessions<text:s/>based<text:s/>on<text:s/>evidence<text:s/>that<text:s/>this<text:s/>secures<text:s/>stronger<text:s/>policymaker<text:s/>participation<text:s/>and<text:s/>more<text:s/>substantive<text:s/>dialogue.</text:span><text:span text:style-name="T212_4"><text:s/></text:span><text:span text:style-name="T212_5">SIDA<text:s/>is<text:s/>preparing<text:s/>to<text:s/>adapt<text:s/>its<text:s/>advocacy<text:s/></text:span><text:span text:style-name="T212_6">programme</text:span><text:span text:style-name="T212_7"><text:s/>in<text:s/>response<text:s/>to<text:s/>the<text:s/>changing<text:s/>political<text:s/>landscape<text:s/>in<text:s/></text:span><text:span text:style-name="T212_8">Scotland.</text:span><text:span text:style-name="T212_9">.</text:span><text:span text:style-name="T212_10"><text:s/>SIDCN<text:s/>is<text:s/>planning<text:s/>to<text:s/>focus<text:s/>more<text:s/>explicitly<text:s/>on<text:s/>helping<text:s/>members<text:s/>engage<text:s/>with<text:s/>government<text:s/>influencing<text:s/>opportunities,<text:s/>including<text:s/>the<text:s/>G20/C20<text:s/>in<text:s/>2027.<text:s/>No<text:s/>changes<text:s/>have<text:s/>been<text:s/>made<text:s/>to<text:s/>output<text:s/>indicators<text:s/>or<text:s/>targets.</text:span></text:p>
      <text:p text:style-name="P213"><text:span text:style-name="T213_1"><text:s/></text:span></text:p>
      <text:p text:style-name="P214"><text:span text:style-name="T21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15"/>
      <text:p text:style-name="P216"><text:span text:style-name="T216_1">Building<text:s/>on<text:s/>Year<text:s/>1's<text:s/>recommendation<text:s/>to<text:s/>secure<text:s/>stable<text:s/>internal<text:s/>resourcing<text:s/>and<text:s/>simplify<text:s/>the<text:s/>advocacy<text:s/>agenda,<text:s/>partners<text:s/>have<text:s/>made<text:s/>progress<text:s/>in<text:s/></text:span><text:span text:style-name="T216_2">prioritising</text:span><text:span text:style-name="T216_3"><text:s/>fewer,<text:s/>higher-impact<text:s/>engagements.<text:s/>Bond's<text:s/>experience<text:s/>demonstrates<text:s/>that<text:s/>sustained,<text:s/>trust-based<text:s/>relationships<text:s/>with<text:s/>FCDO<text:s/>and<text:s/>other<text:s/>government<text:s/>entities<text:s/>built<text:s/>over<text:s/>years</text:span><text:span text:style-name="T216_4"><text:s/></text:span><text:span text:style-name="T216_5">have<text:s/>enabled<text:s/>constructive<text:s/>engagement<text:s/>even<text:s/>as<text:s/>the<text:s/>external<text:s/>context<text:s/>has<text:s/>deteriorated.<text:s/>SIDA's<text:s/>work<text:s/>with<text:s/>the<text:s/>Scottish<text:s/>Government<text:s/>has<text:s/>resulted<text:s/>in<text:s/>concrete<text:s/>policy<text:s/>outcomes,<text:s/>validating<text:s/>the<text:s/>sustained,<text:s/>relationship-based<text:s/>approach<text:s/>to<text:s/>devolved<text:s/>government<text:s/>advocacy.<text:s/>CADA's<text:s/>refined<text:s/>APGID<text:s/>model<text:s/>demonstrates<text:s/>that<text:s/>quality<text:s/>of<text:s/>engagement<text:s/>matters<text:s/>more<text:s/>than<text:s/>frequency.</text:span></text:p>
      <text:p text:style-name="P217"><text:span text:style-name="T217_1">A<text:s/>key<text:s/>lesson<text:s/>emerging<text:s/>across<text:s/>partners<text:s/>this<text:s/>year<text:s/>is<text:s/>the<text:s/>importance<text:s/>of<text:s/>maintaining<text:s/>advocacy<text:s/>momentum<text:s/>during<text:s/>periods<text:s/>of<text:s/>political<text:s/>uncertainty<text:s/>and<text:s/>transition.<text:s/>Networks<text:s/>play<text:s/>a<text:s/>distinct<text:s/>role<text:s/>in<text:s/>sustaining<text:s/>the<text:s/>sector's<text:s/>collective<text:s/>voice<text:s/>when<text:s/>individual<text:s/></text:span><text:span text:style-name="T217_2">organisations</text:span><text:span text:style-name="T217_3"><text:s/>face<text:s/>capacity<text:s/>constraints.<text:s/>Bond<text:s/>has<text:s/>noted<text:s/>that<text:s/>as<text:s/>resourcing<text:s/>across<text:s/>the<text:s/>sector<text:s/>reduces,<text:s/>the<text:s/>role<text:s/>of<text:s/>networks<text:s/>as<text:s/>a<text:s/>space<text:s/>for<text:s/>collaboration,<text:s/>coordination<text:s/>and<text:s/>collective<text:s/>advocacy<text:s/>becomes<text:s/>more<text:s/>rather<text:s/>than<text:s/>less<text:s/>important.<text:s/>The<text:s/>year<text:s/>has<text:s/>also<text:s/>highlighted<text:s/>a<text:s/>tension<text:s/>between<text:s/>the<text:s/>urgency<text:s/>of<text:s/>international<text:s/>reforms<text:s/>policy<text:s/>work</text:span><text:span text:style-name="T217_4">,<text:s/></text:span><text:span text:style-name="T217_5">which<text:s/>has<text:s/>intensified<text:s/></text:span><text:span text:style-name="T217_6">as<text:s/>a<text:s/>result<text:s/>of</text:span><text:span text:style-name="T217_7"><text:s/>aid<text:s/>cuts<text:s/>and<text:s/>the<text:s/>reduced<text:s/>workforce<text:s/>capacity<text:s/>available<text:s/>to<text:s/>engage<text:s/>in<text:s/>that<text:s/>work<text:s/>meaningfully.</text:span></text:p>
      <text:p text:style-name="P218"><text:span text:style-name="T218_1">For<text:s/>the<text:s/>year<text:s/>ahead,<text:s/>partners<text:s/>should<text:s/>continue<text:s/>to<text:s/></text:span><text:span text:style-name="T218_2">prioritise</text:span><text:span text:style-name="T218_3"><text:s/>high-impact,<text:s/>relationship-based<text:s/>engagement<text:s/>with<text:s/>decision-makers<text:s/>at<text:s/>both<text:s/>UK<text:s/>and<text:s/>devolved<text:s/></text:span><text:span text:style-name="T218_4">levels,and</text:span><text:span text:style-name="T218_5"><text:s/>explore<text:s/>further<text:s/>opportunities<text:s/>for<text:s/>UKA-wide<text:s/>coordination<text:s/>on<text:s/>shared<text:s/>advocacy<text:s/>asks,<text:s/>as<text:s/>demonstrated<text:s/>by<text:s/>the<text:s/>SIDCN<text:s/>and<text:s/>SIDA<text:s/>Big<text:s/>Give<text:s/>collaboration.<text:s/>With<text:s/>the<text:s/>UK's<text:s/>G20<text:s/>presidency<text:s/>upcoming,<text:s/>Bond<text:s/>and<text:s/>UKA<text:s/>partners<text:s/>are<text:s/>well-placed<text:s/>to<text:s/>engage<text:s/>members<text:s/>and<text:s/>government<text:s/>stakeholders<text:s/>on<text:s/>a<text:s/>shared<text:s/>international<text:s/>development<text:s/>agenda.</text:span><text:span text:style-name="T218_6"><text:s/></text:span></text:p>
      <text:p text:style-name="P219"/>
      <table:table table:style-name="Table6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24">
          <table:table-cell table:style-name="Cell86">
            <text:p text:style-name="P220"><text:span text:style-name="T220_1">Output<text:s/>Title<text:s/></text:span></text:p>
          </table:table-cell>
          <table:table-cell table:style-name="Cell87" table:number-columns-spanned="6">
            <text:p text:style-name="P221"><text:span text:style-name="T221_1">Network<text:s/>strengthening<text:s/>through<text:s/>working<text:s/>groups<text:s/>through<text:s/>knowledge<text:s/>sharing<text:s/>and<text:s/>awareness<text:s/>generation<text:s/>for<text:s/>effective<text:s/>functioning<text:s/>of<text:s/>CSO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88" table:number-columns-spanned="2">
            <text:p text:style-name="P222"><text:span text:style-name="T222_1">Output<text:s/>number:<text:s/></text:span></text:p>
          </table:table-cell>
          <table:covered-table-cell/>
          <table:table-cell table:style-name="Cell89" table:number-columns-spanned="2">
            <text:p text:style-name="P223"><text:span text:style-name="T223_1"><text:s/></text:span><text:span text:style-name="T223_2">2</text:span></text:p>
          </table:table-cell>
          <table:covered-table-cell/>
          <table:table-cell table:style-name="Cell90">
            <text:p text:style-name="P224"><text:span text:style-name="T224_1">Output<text:s/>Score:<text:s/></text:span></text:p>
          </table:table-cell>
          <table:table-cell table:style-name="Cell91" table:number-columns-spanned="2">
            <text:p text:style-name="P225"><text:span text:style-name="T225_1"><text:s/></text:span><text:span text:style-name="T225_2">A+</text:span></text:p>
          </table:table-cell>
          <table:covered-table-cell/>
        </table:table-row>
        <table:table-row table:style-name="Row26">
          <table:table-cell table:style-name="Cell92" table:number-columns-spanned="2">
            <text:p text:style-name="P226"><text:span text:style-name="T226_1">Impact<text:s/>weighting<text:s/>(%):<text:s text:c="2"/></text:span></text:p>
          </table:table-cell>
          <table:covered-table-cell/>
          <table:table-cell table:style-name="Cell93" table:number-columns-spanned="2">
            <text:p text:style-name="P227"><text:span text:style-name="T227_1">15%</text:span></text:p>
          </table:table-cell>
          <table:covered-table-cell/>
          <table:table-cell table:style-name="Cell94">
            <text:p text:style-name="P228"><text:span text:style-name="T228_1">Weighting<text:s/>revised<text:s/>since<text:s/>last<text:s/>AR?<text:s/></text:span></text:p>
          </table:table-cell>
          <table:table-cell table:style-name="Cell95" table:number-columns-spanned="2">
            <text:p text:style-name="P229"><text:span text:style-name="T229_1">N/A</text:span></text:p>
          </table:table-cell>
          <table:covered-table-cell/>
        </table:table-row>
        <table:table-row table:style-name="Row27">
          <table:table-cell table:style-name="Cell96">
            <text:p text:style-name="P230"/>
          </table:table-cell>
          <table:table-cell table:style-name="Cell97">
            <text:p text:style-name="P231"/>
          </table:table-cell>
          <table:table-cell table:style-name="Cell98" table:number-columns-spanned="2">
            <text:p text:style-name="P232"/>
          </table:table-cell>
          <table:covered-table-cell/>
          <table:table-cell table:style-name="Cell99">
            <text:p text:style-name="P233"/>
          </table:table-cell>
          <table:table-cell table:style-name="Cell100" table:number-columns-spanned="2">
            <text:p text:style-name="P234"/>
          </table:table-cell>
          <table:covered-table-cell/>
        </table:table-row>
        <table:table-row table:style-name="Row28">
          <table:table-cell table:style-name="Cell101" table:number-columns-spanned="3">
            <text:p text:style-name="P235"><text:span text:style-name="T235_1">Indicator(s)</text:span></text:p>
          </table:table-cell>
          <table:covered-table-cell/>
          <table:covered-table-cell/>
          <table:table-cell table:style-name="Cell102" table:number-columns-spanned="3">
            <text:p text:style-name="P236"><text:span text:style-name="T236_1">Milestone(s)<text:s/>for<text:s/>this<text:s/>review</text:span></text:p>
          </table:table-cell>
          <table:covered-table-cell/>
          <table:covered-table-cell/>
          <table:table-cell table:style-name="Cell103" table:number-columns-spanned="2">
            <text:p text:style-name="P237"><text:span text:style-name="T237_1">Progress<text:s/></text:span></text:p>
          </table:table-cell>
          <table:covered-table-cell/>
        </table:table-row>
        <table:table-row table:style-name="Row29">
          <table:table-cell table:style-name="Cell104" table:number-columns-spanned="3">
            <text:p text:style-name="P238"><text:span text:style-name="T238_1">2.1<text:s/>Working<text:s/>group</text:span><text:span text:style-name="T238_2"><text:note text:note-class="footnote"><text:note-citation/><text:note-body><text:p text:style-name="P239"><text:span text:style-name="T239_1"><text:s/>A<text:s/></text:span><text:span text:style-name="T239_2">working<text:s/>group</text:span><text:span text:style-name="T239_3"><text:s/>is<text:s/>a<text:s/>focused<text:s/>community<text:s/>of<text:s/>practitioners<text:s/>brought<text:s/>together<text:s/>to<text:s/>collaborate<text:s/>on<text:s/>a<text:s/>specific<text:s/>issue<text:s/>or<text:s/>task.<text:s/>It<text:s/>draws<text:s/>on<text:s/>members'<text:s/>shared<text:s/>expertise<text:s/>to<text:s/>develop<text:s/>solutions,<text:s/>make<text:s/>recommendations,<text:s/>or<text:s/>coordinate<text:s/>action,<text:s/>often<text:s/>within<text:s/>a<text:s/>set<text:s/>timeframe.</text:span></text:p></text:note-body></text:note></text:span><text:span text:style-name="T239_4"><text:s/>sessions<text:s/>conducted<text:s/>(for<text:s/>all<text:s/>tracks<text:s/>of<text:s/>work<text:s/>including<text:s/>policy,<text:s/></text:span><text:span text:style-name="T239_5">safeguarding,<text:s/></text:span><text:bookmark-start text:name="_Int_dfWCb6ne"/><text:span text:style-name="T239_6">locally-led</text:span><text:bookmark-end text:name="_Int_dfWCb6ne"/><text:span text:style-name="T239_7"><text:s/>development<text:s/>etc.)</text:span></text:p>
            <text:p text:style-name="P240"/>
          </table:table-cell>
          <table:covered-table-cell/>
          <table:covered-table-cell/>
          <table:table-cell table:style-name="Cell105" table:number-columns-spanned="3">
            <text:p text:style-name="P241"><text:span text:style-name="T241_1">A<text:s/>total<text:s/>of<text:s/>32<text:s/>working<text:s/>group<text:s/>sessions<text:s/>to<text:s/>be<text:s/>held<text:s/>across<text:s/>all<text:s/>work<text:s/>tracks,<text:s/>including<text:s/>policy,<text:s/>safeguarding,<text:s/>locally<text:s/>led<text:s/></text:span><text:span text:style-name="T241_2">development<text:s/>and<text:s/>operational<text:s/>effectiveness<text:s/>(M&amp;E,<text:s/>Financial<text:s/>governance<text:s/>etc.)<text:s/>among<text:s/>UK<text:s/>Alliance<text:s/>members</text:span></text:p>
          </table:table-cell>
          <table:covered-table-cell/>
          <table:covered-table-cell/>
          <table:table-cell table:style-name="Cell106" table:number-columns-spanned="2">
            <text:p text:style-name="P242"><text:span text:style-name="T242_1">141<text:s/>(</text:span><text:span text:style-name="T242_2">cumulative<text:s/>total<text:s/>for<text:s/>year<text:s/>2)</text:span></text:p>
          </table:table-cell>
          <table:covered-table-cell/>
        </table:table-row>
        <table:table-row table:style-name="Row30">
          <table:table-cell table:style-name="Cell107" table:number-columns-spanned="3">
            <text:p text:style-name="P243"><text:span text:style-name="T243_1">2.2<text:s/></text:span><text:span text:style-name="T243_2">Peer-to-peer</text:span><text:span text:style-name="T243_3"><text:note text:note-class="footnote"><text:note-citation/><text:note-body><text:p text:style-name="P244"><text:span text:style-name="T244_1"><text:s/>A</text:span><text:span text:style-name="T244_2"><text:s/>peer-to-peer<text:s/>session<text:s/>is<text:s/>a<text:s/>collaborative<text:s/>meeting<text:s/>where<text:s/>organizations<text:s/>share<text:s/>knowledge,<text:s/>challenges,<text:s/>and<text:s/>best<text:s/>practices<text:s/>to<text:s/>learn<text:s/>from<text:s/>each<text:s/>other’s<text:s/>experiences.</text:span></text:p></text:note-body></text:note></text:span><text:span text:style-name="T244_3"><text:s/>and/or<text:s/>mentoring<text:s/>sessions</text:span><text:span text:style-name="T244_4"><text:note text:note-class="footnote"><text:note-citation/><text:note-body><text:p text:style-name="P245"><text:span text:style-name="T245_1"><text:s/>Mentoring<text:s/>sessions<text:s/>involve<text:s/>experienced<text:s/>individuals<text:s/>or<text:s/>organizations<text:s/>guiding<text:s/>and<text:s/>supporting<text:s/>others,<text:s/>helping<text:s/>them<text:s/>develop<text:s/>skills,<text:s/>improve<text:s/>operations,<text:s/>and<text:s/>navigate<text:s/>challenges<text:s/>in<text:s/>the<text:s/>sector</text:span></text:p></text:note-body></text:note></text:span><text:span text:style-name="T245_2"><text:s/>and/or<text:s/>networking<text:s/>sessions</text:span><text:span text:style-name="T245_3"><text:note text:note-class="footnote"><text:note-citation/><text:note-body><text:p text:style-name="P246"><text:span text:style-name="T246_1"><text:s/>Networking<text:s/>sessions<text:s/>are<text:s/>events<text:s/>where<text:s/>organizations<text:s/>connect<text:s/>with<text:s/>each<text:s/>other<text:s/>to<text:s/>build<text:s/>relationships,<text:s/>share<text:s/>resources,<text:s/>and<text:s/>explore<text:s/>potential<text:s/>collaborations<text:s/>or<text:s/>partnerships</text:span></text:p></text:note-body></text:note></text:span><text:span text:style-name="T246_2"><text:s/>conducted<text:s/>to<text:s/>increase<text:s/>ability<text:s/>of<text:s/>CSOs<text:s/>to<text:s/>network,<text:s/>learn<text:s/>from<text:s/>each<text:s/>other<text:s/>and<text:s/>offer<text:s/>support</text:span></text:p>
            <text:p text:style-name="P247"><text:span text:style-name="T247_1">(for<text:s/>policy<text:s/>work,<text:s/></text:span><text:span text:style-name="T247_2">locali</text:span><text:span text:style-name="T247_3">s</text:span><text:span text:style-name="T247_4">ation</text:span><text:span text:style-name="T247_5">,<text:s/>or<text:s/>operational<text:s/>effectiveness)</text:span></text:p>
          </table:table-cell>
          <table:covered-table-cell/>
          <table:covered-table-cell/>
          <table:table-cell table:style-name="Cell108" table:number-columns-spanned="3">
            <text:p text:style-name="P248"><text:span text:style-name="T248_1">A<text:s/>total<text:s/>of<text:s/>83<text:s/>peer-to-peer<text:s/>support<text:s/>sessions<text:s/>/<text:s/>forums<text:s/>/<text:s/>networking<text:s/>events<text:s/>/<text:s/>learning<text:s/>sessions<text:s/>to<text:s/>be<text:s/>conducted</text:span></text:p>
          </table:table-cell>
          <table:covered-table-cell/>
          <table:covered-table-cell/>
          <table:table-cell table:style-name="Cell109" table:number-columns-spanned="2">
            <text:p text:style-name="P249"><text:span text:style-name="T249_1">128<text:s/>(</text:span><text:span text:style-name="T249_2">cumulative<text:s/>total<text:s/>for<text:s/>year<text:s/>2)</text:span></text:p>
            <text:p text:style-name="P250"/>
          </table:table-cell>
          <table:covered-table-cell/>
        </table:table-row>
      </table:table>
      <text:p text:style-name="P251"/>
      <text:p text:style-name="P252"><text:span text:style-name="T252_1">Briefly<text:s/>describe<text:s/>the<text:s/>output’s<text:s/>activities<text:s/>and<text:s/>provide<text:s/>supporting<text:s/>narrative<text:s/>for<text:s/>the<text:s/>score.<text:s/></text:span></text:p>
      <text:p text:style-name="P253"><text:span text:style-name="T253_1">UKA<text:s/>members<text:s/>continued<text:s/>to<text:s/>strengthen<text:s/>networks<text:s/>among<text:s/>CSOs<text:s/>in<text:s/>Year<text:s/>2<text:s/></text:span><text:span text:style-name="T253_2">by<text:s/>convening<text:s/>the<text:s/>sector<text:s/>through<text:s/></text:span><text:span text:style-name="T253_3">working<text:s/>groups,<text:s/>peer-to-peer<text:s/>support<text:s/>sessions,<text:s/>networking<text:s/>events,<text:s/>and<text:s/>learning<text:s/>opportunities.<text:s/>Against<text:s/>a<text:s/>backdrop<text:s/>of<text:s/>significant<text:s/>sector<text:s/>pressure<text:s/>including<text:s/>ODA<text:s/>cuts,<text:s/>USAID<text:s/>closure<text:s/>impacts,<text:s/>declining<text:s/>member<text:s/>capacity,<text:s/>and<text:s/>low<text:s/>morale<text:s/>across<text:s/>the<text:s/>sector,<text:s/>partners<text:s/>have<text:s/>maintained<text:s/>consistent<text:s/>delivery<text:s/>and<text:s/>adapted<text:s/>formats<text:s/>to<text:s/>keep<text:s/>engagement<text:s/>accessible<text:s/>and<text:s/>relevant,<text:s/>scoring<text:s/>A+.<text:s/>While<text:s/>modestly<text:s/>down<text:s/>from<text:s/>Year<text:s/>1's<text:s/>A++,<text:s/>this<text:s/>reflects<text:s/>real<text:s/>capacity<text:s/>challenges<text:s/>across<text:s/>the<text:s/>network<text:s/>rather<text:s/>than<text:s/>any<text:s/>failure<text:s/>of<text:s/>delivery,<text:s/>with<text:s/>member-reported<text:s/>outcomes<text:s/>remaining<text:s/>consistently<text:s/>strong.</text:span></text:p>
      <text:p text:style-name="P254"><text:span text:style-name="T254_1">HCA</text:span><text:span text:style-name="T254_2"><text:s/></text:span><text:span text:style-name="T254_3">continued<text:s/>to<text:s/>deliver<text:s/></text:span><text:span text:style-name="T254_4">events<text:s/>and<text:s/>capacity<text:s/>support<text:s/>to<text:s/>Wales<text:s/>Africa<text:s/>partnership<text:s/>organisations<text:s/>throughout<text:s/>Year<text:s/>2,<text:s/>providing<text:s/>direct<text:s/>development<text:s/>support<text:s/>to<text:s/>60<text:s/>groups<text:s/>across<text:s/>Wales<text:s/>over<text:s/>the<text:s/>course<text:s/>of<text:s/>the<text:s/>year<text:s/>and<text:s/>engaging<text:s/>dozens<text:s/>more<text:s/>through<text:s/>events<text:s/>and<text:s/>online<text:s/>resources.</text:span><text:span text:style-name="T254_5"><text:s/></text:span><text:span text:style-name="T254_6">Key<text:s/>activities<text:s/>during<text:s/>the<text:s/>year<text:s/>included<text:s/>a<text:s/>face-to-face<text:s/>International<text:s/>Women's<text:s/>Day<text:s/>celebration<text:s/>event<text:s/>in<text:s/>Cardiff<text:s/>attended<text:s/>by<text:s/>150<text:s/>people,<text:s/>featuring<text:s/>Wales<text:s/>Africa<text:s/>partnership<text:s/>projects<text:s/>working<text:s/>on<text:s/>FGM,<text:s/>gender-based<text:s/>violence,<text:s/>health,<text:s/>climate<text:s/>change<text:s/>and<text:s/>livelihoods<text:s/>in<text:s/>Kenya<text:s/>and<text:s/>Uganda.<text:s/>HCA<text:s/>also<text:s/>delivered<text:s/>a<text:s/>Gender<text:s/>Community<text:s/>of<text:s/>Practice<text:s/>online<text:s/>event<text:s/>on<text:s/>period<text:s/>poverty<text:s/>attended<text:s/>by<text:s/>20<text:s/>people,<text:s/>with<text:s/>100%<text:s/>rating<text:s/>it<text:s/>good<text:s/>or<text:s/>excellent,<text:s/>and<text:s/>an<text:s/>online<text:s/>shared<text:s/>learning<text:s/>event<text:s/>on<text:s/>fundraising<text:s/>for<text:s/>health<text:s/>projects<text:s/>attended<text:s/>by<text:s/>31<text:s/>people,<text:s/>with<text:s/>87.5%<text:s/>of<text:s/>attendees<text:s/>reporting<text:s/>they<text:s/>intended<text:s/>to<text:s/></text:span><text:span text:style-name="T254_7">take<text:s/>action</text:span><text:span text:style-name="T254_8"><text:s/>as<text:s/>a<text:s/>result.<text:s/>Across<text:s/>the<text:s/>year,<text:s/>the<text:s/>team<text:s/>provided<text:s/>direct<text:s/>one-to-one<text:s/>development<text:s/>support<text:s/>to<text:s/>groups<text:s/>across<text:s/>Wales,<text:s/>with<text:s/>main<text:s/>areas<text:s/>of<text:s/>support<text:s/>including<text:s/>safeguarding,<text:s/>fundraising<text:s/>and<text:s/>governance.</text:span><text:span text:style-name="T254_9"><text:s/>HCA's<text:s/>shift<text:s/>to<text:s/>predominantly<text:s/>online<text:s/>service<text:s/>delivery<text:s/>has<text:s/>improved<text:s/>equitable<text:s/>access<text:s/>for<text:s/>organisations<text:s/>in<text:s/></text:span><text:span text:style-name="T254_10">remote<text:s/>parts<text:s/>of<text:s/>Wales,<text:s/>enabling<text:s/>groups<text:s/>in<text:s/>peripheral<text:s/>areas<text:s/>with<text:s/>poor<text:s/>transport<text:s/>links<text:s/>to<text:s/>engage<text:s/>more<text:s/>fully<text:s/>with<text:s/>the<text:s/>network.</text:span></text:p>
      <text:p text:style-name="P255"><text:span text:style-name="T255_1">SIDCN</text:span><text:span text:style-name="T255_2"><text:s/>delivered<text:s/>the<text:s/>highest<text:s/>volume<text:s/>of<text:s/>peer-to-peer<text:s/>and<text:s/>networking<text:s/>sessions<text:s/>across<text:s/>the<text:s/>UKA<text:s/>in<text:s/>Year<text:s/>2,<text:s/>with<text:s/>90<text:s/>sessions<text:s/>conducted<text:s/>(20<text:s/>in<text:s/>Q4).<text:s/>Activities<text:s/>included<text:s/>regular<text:s/>forums<text:s/>such<text:s/>as<text:s/>the<text:s/>Trustee<text:s/>Forum,<text:s/>Friday<text:s/>Connects,<text:s/>Education<text:s/>Forum,<text:s/>Environment<text:s/>Forum,<text:s/>and<text:s/>Health<text:s/>Forums,<text:s/>alongside<text:s/>SIDCN's<text:s/>Annual<text:s/>General<text:s/>Meeting<text:s/>in<text:s/>January,<text:s/>which<text:s/>marked<text:s/>SIDCN's<text:s/>tenth<text:s/>year.<text:s/>The<text:s/>AGM<text:s/>drew<text:s/>strong<text:s/>feedback,<text:s/>with<text:s/>100%<text:s/>of<text:s/>attendees<text:s/>satisfied<text:s/>with<text:s/>the<text:s/>event<text:s/>and<text:s/>100%<text:s/>finding<text:s/>speaker<text:s/>content<text:s/>good,<text:s/>though<text:s/>a<text:s/>dip<text:s/>to<text:s/>37%<text:s/>in<text:s/>peer<text:s/>engagement<text:s/>during<text:s/>the<text:s/>event<text:s/>reflected<text:s/>the<text:s/>format's<text:s/>focus<text:s/>on<text:s/>expert<text:s/>speakers<text:s/>and<text:s/>structured<text:s/>feedback<text:s/>sessions<text:s/>rather<text:s/>than<text:s/>open<text:s/>networking.<text:s/>SIDCN<text:s/>also<text:s/>continued<text:s/>to<text:s/>amplify<text:s/>member<text:s/>voices<text:s/>through<text:s/>newsletters,<text:s/>blogs,<text:s/>podcasts<text:s/>and<text:s/>video<text:s/>content,<text:s/>with<text:s/>4<text:s/>new<text:s/>blogs,<text:s/>2<text:s/>member<text:s/>newsletters,<text:s/>1<text:s/>podcast<text:s/>and<text:s/>1<text:s/>member<text:s/>video<text:s/>shared<text:s/>during<text:s/>Q4.<text:s/>A<text:s/>notable<text:s/>influencing<text:s/>outcome<text:s/>this<text:s/>quarter<text:s/>was<text:s/>SIDCN's<text:s/>success<text:s/>in<text:s/>engaging<text:s/>the<text:s/>Big<text:s/>Give<text:s/>2026<text:s/>campaign<text:s/>to<text:s/>include<text:s/>Small<text:s/>International<text:s/>Development<text:s/>Charities,<text:s/>following<text:s/>which<text:s/>SIDCN<text:s/>was<text:s/>invited<text:s/>to<text:s/>join<text:s/>the<text:s/>funder<text:s/>panel<text:s/>to<text:s/>select<text:s/>successful<text:s/>organisations.<text:s/>SIDCN's<text:s/>most<text:s/>recent<text:s/>member<text:s/>survey<text:s/>highlighted<text:s/>high<text:s/>levels<text:s/>of<text:s/>peer<text:s/>learning,<text:s/>professional<text:s/>support<text:s/>and<text:s/>knowledge<text:s/>exchange,<text:s/>with<text:s/>nearly<text:s/>three-quarters<text:s/>of<text:s/>respondents<text:s/>applying<text:s/>skills<text:s/>learned<text:s/>through<text:s/>SIDCN,<text:s/>and<text:s/>over<text:s/>70%<text:s/>reporting<text:s/>feeling<text:s/>more<text:s/>supported<text:s/></text:span><text:span text:style-name="T255_3">as<text:s/>a<text:s/>result<text:s/>of</text:span><text:span text:style-name="T255_4"><text:s/>the<text:s/>network.</text:span></text:p>
      <text:p text:style-name="P256"><text:span text:style-name="T256_1">SWIDN</text:span><text:span text:style-name="T256_2"><text:s/>delivered<text:s/>12<text:s/>peer-to-peer<text:s/>and<text:s/>networking<text:s/>sessions<text:s/>across<text:s/>Year<text:s/>2,<text:s/>including<text:s/>2<text:s/>NGO<text:s/>Director<text:s/>Working<text:s/>Groups<text:s/>and<text:s/>1<text:s/>Communications<text:s/>Working<text:s/>Group<text:s/>in<text:s/>Q4,<text:s/>alongside<text:s/>three<text:s/>online<text:s/>networking<text:s/>opportunities<text:s/>during<text:s/>the<text:s/>quarter.<text:s/>Across<text:s/>the<text:s/>year,<text:s/>83%<text:s/>of<text:s/>respondents<text:s/>reported<text:s/>feeling<text:s/>more<text:s/>connected,<text:s/>supported<text:s/>and<text:s/>resilient<text:s/></text:span><text:span text:style-name="T256_3">as<text:s/>a<text:s/>result<text:s/>of</text:span><text:span text:style-name="T256_4"><text:s/>engaging<text:s/>with<text:s/>SWIDN's<text:s/>activities,<text:s/>events<text:s/>or<text:s/>resources,<text:s/>and<text:s/>98%<text:s/>said<text:s/>that<text:s/>the<text:s/>network<text:s/>increases<text:s/>their<text:s/>organisational<text:s/>effectiveness.<text:s/>SWIDN<text:s/>maintained<text:s/>consistent<text:s/>monthly<text:s/>communications<text:s/>to<text:s/>members<text:s/>throughout<text:s/>the<text:s/>year,<text:s/>including<text:s/>curated<text:s/>resources,<text:s/>sector<text:s/>updates<text:s/>and<text:s/>engagement<text:s/>opportunities,<text:s/>reaching<text:s/>947<text:s/>LinkedIn<text:s/>followers<text:s/>and<text:s/>generating<text:s/>3,493<text:s/>impressions<text:s/>on<text:s/>LinkedIn<text:s/>posts<text:s/>in<text:s/>Q4<text:s/>alone.<text:s/>SWIDN<text:s/>also<text:s/>published<text:s/>4<text:s/>blogs<text:s/>during<text:s/>the<text:s/>quarter.<text:s/>A<text:s/>particularly<text:s/>impactful<text:s/>Q4<text:s/>event<text:s/>brought<text:s/>together<text:s/>members<text:s/>around<text:s/>the<text:s/>theme<text:s/>of<text:s/>closure<text:s/>as<text:s/>localisation,<text:s/>featuring<text:s/>the<text:s/>experience<text:s/>of<text:s/>Motivation<text:s/>Charitable<text:s/>Trust,<text:s/>a<text:s/>long-term<text:s/>SWIDN<text:s/>member<text:s/>that<text:s/>closed<text:s/>its<text:s/>UK<text:s/>office<text:s/>in<text:s/>December<text:s/>2025<text:s/></text:span><text:span text:style-name="T256_5">as<text:s/>a<text:s/>result<text:s/>of</text:span><text:span text:style-name="T256_6"><text:s/>losing<text:s/>funding<text:s/>indirectly<text:s/>through<text:s/>USAID's<text:s/>closure.<text:s/>The<text:s/>event,<text:s/>co-hosted<text:s/>with<text:s/>The<text:s/>Decelerator,<text:s/>received<text:s/>consistently<text:s/>positive<text:s/>feedback<text:s/>from<text:s/>NGO<text:s/>Directors<text:s/>who<text:s/>valued<text:s/>its<text:s/>openness<text:s/>and<text:s/>practical<text:s/>focus.</text:span></text:p>
      <text:p text:style-name="P257"><text:span text:style-name="T257_1">CADA</text:span><text:span text:style-name="T257_2"><text:s/>delivered<text:s/>13<text:s/>peer-to-peer<text:s/>and<text:s/>networking<text:s/>sessions<text:s/>across<text:s/>Year<text:s/>2,<text:s/>including<text:s/>a<text:s/>Charity<text:s/>Retail<text:s/>Connect<text:s/>event<text:s/>in<text:s/>January<text:s/>bringing<text:s/>together<text:s/>charity<text:s/>shop<text:s/>managers,<text:s/>staff<text:s/>and<text:s/>volunteers<text:s/>to<text:s/>share<text:s/>practical<text:s/>ideas<text:s/>and<text:s/>innovations;<text:s/>an<text:s/>AI<text:s/>for<text:s/>INGOs<text:s/>workshop<text:s/>in<text:s/>February<text:s/>introducing<text:s/>members<text:s/>to<text:s/>ethical,<text:s/>values-led<text:s/>uses<text:s/>of<text:s/>AI<text:s/>in<text:s/>NGO<text:s/>communications;<text:s/>a<text:s/>Global<text:s/>Citizenship<text:s/>Education<text:s/>meeting<text:s/>in<text:s/>February<text:s/>providing<text:s/>a<text:s/>space<text:s/>for<text:s/>members<text:s/>to<text:s/>exchange<text:s/>updates<text:s/>and<text:s/>plan<text:s/>initiatives;<text:s/>and<text:s/>a<text:s/>Racialisation,<text:s/>Power<text:s/>and<text:s/>Privilege<text:s/>in<text:s/>Development<text:s/>and<text:s/>Humanitarian<text:s/>Work<text:s/>workshop<text:s/>in<text:s/>March<text:s/>offering<text:s/>participants<text:s/>reflective<text:s/>frameworks<text:s/>to<text:s/>explore<text:s/>how<text:s/>inequities<text:s/>shape<text:s/>professional<text:s/>practice.<text:s/>A<text:s/>follow-up<text:s/>group<text:s/>formed<text:s/>after<text:s/>the<text:s/>Charity<text:s/>Retail<text:s/>Connect<text:s/>event<text:s/>to<text:s/>develop<text:s/>a<text:s/>coordinated<text:s/>trail<text:s/>or<text:s/>initiative<text:s/>across<text:s/>Belfast<text:s/>charity<text:s/>shops<text:s/>for<text:s/>Second<text:s/>Hand<text:s/>September,<text:s/>reflecting<text:s/>the<text:s/>practical<text:s/>collaborative<text:s/>outcomes<text:s/>the<text:s/>network<text:s/>is<text:s/>generating.<text:s/>CADA's<text:s/>annual<text:s/>membership<text:s/>survey<text:s/>showed<text:s/>that<text:s/>100%<text:s/>of<text:s/>respondents<text:s/>felt<text:s/>they<text:s/>could<text:s/>apply<text:s/>skills<text:s/>or<text:s/>awareness<text:s/>gained<text:s/>from<text:s/></text:span><text:span text:style-name="T257_3">CADA's<text:s/>initiatives<text:s/>to<text:s/>be<text:s/>more<text:s/>operationally<text:s/>effective,<text:s/>and<text:s/>100%<text:s/>felt<text:s/>more<text:s/>supported,<text:s/>connected<text:s/>and<text:s/>resilient<text:s/></text:span><text:span text:style-name="T257_4">as<text:s/>a<text:s/>result<text:s/>of</text:span><text:span text:style-name="T257_5"><text:s/>peer-to-peer<text:s/>support<text:s/>through<text:s/>the<text:s/>network.</text:span></text:p>
      <text:p text:style-name="P258"><text:span text:style-name="T258_1">SIDA</text:span><text:span text:style-name="T258_2"><text:s/>delivered<text:s/>19<text:s/>working<text:s/>group<text:s/>sessions<text:s/>and<text:s/>13<text:s/>peer-to-peer<text:s/>and<text:s/>networking<text:s/>sessions<text:s/>across<text:s/>Year<text:s/>2.<text:s/>Key<text:s/>activities<text:s/>included<text:s/>SIDA's<text:s/>Spring<text:s/>Conference<text:s/>on<text:s/>10<text:s/>March,<text:s/>held<text:s/>at<text:s/>the<text:s/>COSLA<text:s/>Conference<text:s/>Centre<text:s/>in<text:s/>Edinburgh<text:s/>with<text:s/>154<text:s/>registered<text:s/>participants<text:s/>and<text:s/>accessible<text:s/>to<text:s/>online<text:s/>attendees.<text:s/>The<text:s/>conference<text:s/>featured<text:s/>panel<text:s/>discussions<text:s/>on<text:s/>globally<text:s/>just<text:s/>transition<text:s/>and<text:s/>practical<text:s/>climate<text:s/>justice,<text:s/>alongside<text:s/>interactive<text:s/>workshops<text:s/>on<text:s/></text:span><text:span text:style-name="T258_3">locally-led</text:span><text:span text:style-name="T258_4"><text:s/>development,<text:s/>meaningful<text:s/>inclusion<text:s/>and<text:s/>localisation,<text:s/>and<text:s/>advocacy<text:s/>and<text:s/>accountability.<text:s/>A<text:s/>workshop<text:s/>hosted<text:s/>by<text:s/>key<text:s/>members<text:s/>of<text:s/>Bond's<text:s/>policy<text:s/>and<text:s/>strategy<text:s/>team<text:s/>during<text:s/>the<text:s/>conference<text:s/>strengthened<text:s/>collaboration<text:s/>between<text:s/>UKA<text:s/>members<text:s/>and<text:s/>highlighted<text:s/>the<text:s/>importance<text:s/>of<text:s/>UK<text:s/>Alliance<text:s/>cooperation<text:s/>to<text:s/>SIDA<text:s/>members.<text:s/>SIDA<text:s/>also<text:s/>held<text:s/>the<text:s/>second<text:s/>gathering<text:s/>of<text:s/>its<text:s/>Leaders'<text:s/>Knowledge<text:s/>Exchange<text:s/>Forum<text:s/>in<text:s/>January,<text:s/>an<text:s/>in-person<text:s/>session<text:s/>attended<text:s/>by<text:s/>12<text:s/>SIDA<text:s/>members<text:s/>in<text:s/>leadership<text:s/>positions,<text:s/>exploring<text:s/>inequality<text:s/>in<text:s/>the<text:s/>sector<text:s/>and<text:s/>best<text:s/>practice<text:s/>examples<text:s/>of<text:s/>addressing<text:s/>top-down<text:s/>power<text:s/>dynamics.<text:s/>Other<text:s/>learning<text:s/>events<text:s/>during<text:s/>the<text:s/>year<text:s/>included<text:s/>a<text:s/>well-attended<text:s/>Unlocking<text:s/>Funding<text:s/>webinar<text:s/>in<text:s/>May<text:s/>2025<text:s/>attended<text:s/>by<text:s/>38<text:s/>people<text:s/>from<text:s/>32<text:s/>organisations,<text:s/>and<text:s/>a<text:s/>social<text:s/>media<text:s/>communications<text:s/>webinar<text:s/>in<text:s/>June<text:s/>2025<text:s/>attended<text:s/>by<text:s/>34<text:s/>people<text:s/>from<text:s/>27<text:s/>organisations,<text:s/>both<text:s/>reflecting<text:s/>strong<text:s/>member<text:s/>appetite<text:s/>for<text:s/>practical,<text:s/>skills-based<text:s/>learning.</text:span></text:p>
      <text:p text:style-name="P259"><text:span text:style-name="T259_1">Bond</text:span><text:span text:style-name="T259_2"><text:s/>maintained<text:s/>a<text:s/>broad<text:s/>and<text:s/>active<text:s/>programme<text:s/>of<text:s/>working<text:s/>group<text:s/>convenings<text:s/>across<text:s/>Year<text:s/>2,<text:s/>providing<text:s/>sustained<text:s/>spaces<text:s/>for<text:s/>member<text:s/>organisations<text:s/>to<text:s/>coordinate,<text:s/>share<text:s/>learning<text:s/>and<text:s/>engage<text:s/>on<text:s/>issues<text:s/>central<text:s/>to<text:s/>their<text:s/>operational<text:s/>effectiveness.<text:s/></text:span><text:span text:style-name="T259_3">Working<text:s/>group<text:s/>sessions<text:s/>across<text:s/>the<text:s/>year<text:s/>spanned<text:s/>thematic<text:s/>areas<text:s/>including<text:s/>conflict<text:s/>policy,<text:s/>humanitarian<text:s/>response,<text:s/>disability<text:s/>and<text:s/>development,<text:s/>ethical<text:s/>storytelling,<text:s/>faith<text:s/>in<text:s/>development,<text:s/>funding,<text:s/>sanctions<text:s/>and<text:s/></text:span><text:span text:style-name="T259_4">counter-terrorism</text:span><text:span text:style-name="T259_5">,<text:s/>and<text:s/>WASH,<text:s/>among<text:s/>others.</text:span><text:span text:style-name="T259_6"><text:s/>Notable<text:s/>sessions<text:s/>included<text:s/>a<text:s/>deep<text:s/>dive<text:s/>with<text:s/>FCDO<text:s/>on<text:s/>Country-Based<text:s/>Pooled<text:s/>Funds<text:s/>bringing<text:s/>together<text:s/>FCDO,<text:s/>UN,<text:s/>INGOs<text:s/>and<text:s/>local<text:s/>actors<text:s/>to<text:s/>reflect<text:s/>on<text:s/></text:span><text:span text:style-name="T259_7">locally-led</text:span><text:span text:style-name="T259_8"><text:s/>responses,<text:s/>an<text:s/>online<text:s/>learning<text:s/>event<text:s/>with<text:s/>Palestinian<text:s/>civil<text:s/>society<text:s/>speakers<text:s/>from<text:s/></text:span><text:span text:style-name="T259_9">Juzoor</text:span><text:span text:style-name="T259_10">,<text:s/>PARC,<text:s/>the<text:s/>Palestinian<text:s/>Medical<text:s/>Relief<text:s/>Society<text:s/>and<text:s/>Save<text:s/>Youth<text:s/>Future<text:s/>Society,<text:s/>and<text:s/>a<text:s/>direct<text:s/>engagement<text:s/>with<text:s/>three<text:s/>frontline<text:s/>Ukrainian<text:s/>local<text:s/>organisations<text:s/>through<text:s/>the<text:s/>Ukraine<text:s/>Humanitarian<text:s/>Sub-group.<text:s/>The<text:s/>Faith<text:s/>in<text:s/>Development<text:s/>Group<text:s/>progressed<text:s/>plans<text:s/>for<text:s/>the<text:s/>launch<text:s/>of<text:s/>a<text:s/>new<text:s/>resource<text:s/>at<text:s/>the<text:s/>House<text:s/>of<text:s/>Lords<text:s/>articulating<text:s/>the<text:s/>unique<text:s/>contributions<text:s/>of<text:s/>local<text:s/>faith<text:s/>actors<text:s/>in<text:s/>development,<text:s/>and<text:s/>the<text:s/>Funding<text:s/>Group<text:s/>conducted<text:s/>a<text:s/>member<text:s/>survey<text:s/>and<text:s/>scoped<text:s/>sessions<text:s/>on<text:s/>consortium<text:s/>building,<text:s/>flexible<text:s/>funding<text:s/>and<text:s/>ethical<text:s/>fundraising.<text:s/>Across<text:s/>the<text:s/>year,<text:s/>Bond<text:s/>continued<text:s/>implementing<text:s/>working<text:s/>group<text:s/>review<text:s/>recommendations,<text:s/>streamlining<text:s/>inactive<text:s/>groups<text:s/>to<text:s/>create<text:s/>a<text:s/>more<text:s/>focused<text:s/>and<text:s/>strategic<text:s/>set<text:s/>aligned<text:s/>with<text:s/>member<text:s/>needs.<text:s/>Bond<text:s/>is<text:s/>also<text:s/>upgrading<text:s/>its<text:s/>online<text:s/></text:span><text:span text:style-name="T259_11">communities</text:span><text:span text:style-name="T259_12"><text:s/>platform<text:s/>to<text:s/>make<text:s/>working<text:s/>group<text:s/>spaces<text:s/>more<text:s/>collaborative<text:s/>and<text:s/>user-friendly<text:s/>going<text:s/>forward.</text:span></text:p>
      <text:p text:style-name="P260"><text:span text:style-name="T260_1">Describe<text:s/>any<text:s/>changes<text:s/>to<text:s/>this<text:s/>output<text:s/>during<text:s/>the<text:s/>past<text:s/>year,<text:s/>and<text:s/>any<text:s/>planned<text:s/>changes<text:s/></text:span><text:span text:style-name="T260_2">as<text:s/>a<text:s/>result<text:s/>of</text:span><text:span text:style-name="T260_3"><text:s/>this<text:s/>review.<text:s/></text:span></text:p>
      <text:p text:style-name="P261"><text:span text:style-name="T261_1">Partners<text:s/>have<text:s/>adapted<text:s/>their<text:s/>delivery<text:s/>models<text:s/>across<text:s/>the<text:s/>year<text:s/>in<text:s/>response<text:s/>to<text:s/>reduced<text:s/>member<text:s/>capacity<text:s/>and<text:s/>the<text:s/>challenging<text:s/>external<text:s/>environment.<text:s/>Bond<text:s/>continued<text:s/>implementing<text:s/>working<text:s/>group<text:s/>review<text:s/>recommendations,<text:s/>streamlining<text:s/>inactive<text:s/>groups<text:s/>to<text:s/>create<text:s/>a<text:s/>more<text:s/>focused<text:s/>and<text:s/>strategic<text:s/>set<text:s/>of<text:s/>working<text:s/>groups<text:s/>based<text:s/>on<text:s/>member<text:s/>needs,<text:s/>and<text:s/>is<text:s/>investing<text:s/>in<text:s/>upgrading<text:s/>its<text:s/>online<text:s/></text:span><text:span text:style-name="T261_2">communities</text:span><text:span text:style-name="T261_3"><text:s/></text:span><text:span text:style-name="T261_4">platform<text:s/>to<text:s/>improve<text:s/>the<text:s/>collaborative<text:s/>functionality<text:s/>of<text:s/></text:span><text:span text:style-name="T261_5">working<text:s/>group</text:span><text:span text:style-name="T261_6"><text:s/>spaces.<text:s/>SWIDN<text:s/>adapted<text:s/>its<text:s/>staffing<text:s/>model<text:s/>across<text:s/>the<text:s/>year<text:s/>in<text:s/>response<text:s/>to<text:s/>funding<text:s/>uncertainty,<text:s/>maintaining<text:s/>delivery<text:s/>through<text:s/>a<text:s/>flexible<text:s/>resourcing<text:s/>approach.<text:s/>SIDCN<text:s/>has<text:s/></text:span><text:span text:style-name="T261_7">expanded</text:span><text:span text:style-name="T261_8"><text:tab/></text:span><text:span text:style-name="T261_9"><text:s/>engagement<text:s/>formats<text:s/>including<text:s/>newsletters,<text:s/>blogs,<text:s/>podcasts<text:s/>and<text:s/>Facebook<text:s/>channels<text:s/>in<text:s/>response<text:s/>to<text:s/>member<text:s/>requests,<text:s/></text:span><text:span text:style-name="T261_10">recognising</text:span><text:span text:style-name="T261_11"><text:s/>that<text:s/>many<text:s/>members<text:s/>cannot<text:s/>attend<text:s/>live<text:s/>events<text:s/>due<text:s/>to<text:s/>capacity<text:s/>constraints.<text:s/>SIDA<text:s/>relaunched<text:s/>its<text:s/>CEO<text:s/>Peer<text:s/>Group<text:s/>as<text:s/>the<text:s/>Leaders'<text:s/>Knowledge<text:s/>Exchange<text:s/>Forum<text:s/>in<text:s/>October<text:s/>2025,<text:s/>shifting<text:s/>to<text:s/>a<text:s/>refreshed<text:s/>community-led<text:s/>model<text:s/>open<text:s/>to<text:s/>all<text:s/>senior<text:s/>leadership<text:s/>roles,<text:s/>which<text:s/>has<text:s/>since<text:s/>attracted<text:s/>12<text:s/>regular<text:s/>members.<text:s/>CADA<text:s/>adapted<text:s/>its<text:s/>APGID<text:s/>engagement<text:s/>model,<text:s/>reducing<text:s/>meeting<text:s/>frequency<text:s/>in<text:s/></text:span><text:span text:style-name="T261_12">favour</text:span><text:span text:style-name="T261_13"><text:s/>of<text:s/>deeper,<text:s/>more<text:s/>focused<text:s/>sessions.<text:s/>HCA<text:s/>has<text:s/>progressively<text:s/>shifted<text:s/>its<text:s/>service<text:s/>delivery<text:s/>model<text:s/>online,<text:s/>improving<text:s/>accessibility<text:s/>for<text:s/>groups<text:s/>across<text:s/>Wales<text:s/>and<text:s/>reducing<text:s/>the<text:s/>time<text:s/>commitment<text:s/>required<text:s/>for<text:s/>participation.</text:span></text:p>
      <text:p text:style-name="P262"><text:span text:style-name="T262_1">For<text:s/>Year<text:s/>3,<text:s/>SWIDN<text:s/>plans<text:s/>to<text:s/>incorporate<text:s/>learnings<text:s/>from<text:s/>its<text:s/>January<text:s/>2026<text:s/>member<text:s/>listening<text:s/>exercise<text:s/>into<text:s/>its<text:s/></text:span><text:span text:style-name="T262_2">programme</text:span><text:span text:style-name="T262_3"><text:s/>design.<text:s/>SIDCN<text:s/>is<text:s/>undertaking<text:s/>a<text:s/>strategy<text:s/>review<text:s/>in<text:s/>2026<text:s/>to<text:s/>better<text:s/>align<text:s/>its<text:s/>offer<text:s/></text:span><text:span text:style-name="T262_4">to</text:span><text:span text:style-name="T262_5"><text:s/></text:span><text:span text:style-name="T262_6">member</text:span><text:span text:style-name="T262_7"><text:s/>needs.<text:s/>SIDA<text:s/>will<text:s/>use<text:s/>its<text:s/>annual<text:s/>membership<text:s/>survey<text:s/>results<text:s/>to<text:s/>refine<text:s/>its<text:s/>learning<text:s/>and<text:s/>events<text:s/>offering,<text:s/>with<text:s/>a<text:s/>strong<text:s/>appetite<text:s/>for<text:s/>more<text:s/>in-person<text:s/>events<text:s/>evidenced.<text:s/>Bond<text:s/>will<text:s/>continue<text:s/>implementing<text:s/>working<text:s/>group<text:s/>review<text:s/>recommendations<text:s/>and<text:s/>progressing<text:s/>the<text:s/>online<text:s/>communities<text:s/>platform<text:s/>upgrade.</text:span></text:p>
      <text:p text:style-name="P263"><text:span text:style-name="T26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64"><text:span text:style-name="T264_1">Year<text:s/>1<text:s/>recommended<text:s/>refining<text:s/>outreach<text:s/>and<text:s/>communication<text:s/>strategies<text:s/>to<text:s/>better<text:s/>align<text:s/>member<text:s/>priorities<text:s/>with<text:s/>working<text:s/>group<text:s/>objectives,<text:s/>and<text:s/>adopting<text:s/>more<text:s/>flexible,<text:s/>focused<text:s/>approaches<text:s/>to<text:s/>increase<text:s/>participation.<text:s/>Partners<text:s/>have<text:s/>acted<text:s/>on<text:s/>this<text:s/>across<text:s/>Year<text:s/>2.<text:s/>Bond's<text:s/>working<text:s/>group<text:s/>review<text:s/>and<text:s/>streamlining<text:s/>process,<text:s/>SIDA's<text:s/>relaunch<text:s/>of<text:s/>the<text:s/>Leaders'<text:s/>Knowledge<text:s/>Exchange<text:s/>Forum,<text:s/>SWIDN's<text:s/>peer-led<text:s/>working<text:s/>group<text:s/>model,<text:s/>SIDCN's<text:s/>expanded<text:s/>formats,<text:s/>and<text:s/>CADA's<text:s/>refined<text:s/>event<text:s/>programming<text:s/>all<text:s/>reflect<text:s/>a<text:s/>more<text:s/>tailored<text:s/>and<text:s/>member-responsive<text:s/>approach<text:s/>to<text:s/>network<text:s/>strengthening.</text:span></text:p>
      <text:p text:style-name="P265"><text:span text:style-name="T265_1">A<text:s/>key<text:s/>lesson<text:s/>this<text:s/>year<text:s/>is<text:s/>that<text:s/>the<text:s/>value<text:s/>of<text:s/>trusted<text:s/>peer<text:s/>networks<text:s/>has<text:s/>intensified<text:s/>under<text:s/>pressure.<text:s/>At<text:s/>a<text:s/>time<text:s/>of<text:s/>significant<text:s/>sector<text:s/>stress,<text:s/>members<text:s/>continue<text:s/>to<text:s/></text:span><text:span text:style-name="T265_2">prioritise</text:span><text:span text:style-name="T265_3"><text:s/>engagement<text:s/>with<text:s/>their<text:s/>networks<text:s/>despite<text:s/>capacity<text:s/>constraints,<text:s/>reflecting<text:s/>the<text:s/>centrality<text:s/>of<text:s/>peer<text:s/>support<text:s/>to<text:s/></text:span><text:span text:style-name="T265_4">organisational</text:span><text:span text:style-name="T265_5"><text:s/>resilience.<text:s/>Bond<text:s/>has<text:s/>noted<text:s/>that<text:s/>as<text:s/></text:span><text:span text:style-name="T265_6">resourcing</text:span><text:span text:style-name="T265_7"><text:s/>across<text:s/>the<text:s/>sector<text:s/>reduces,<text:s/>networks<text:s/>become<text:s/>more<text:s/>important<text:s/>as<text:s/>a<text:s/>space<text:s/>for<text:s/>those<text:s/>who<text:s/>remain<text:s/>to<text:s/>collaborate,<text:s/>feel<text:s/>supported<text:s/>and<text:s/>share<text:s/>knowledge.<text:s/>SWIDN's<text:s/>finding<text:s/>that<text:s/>98%<text:s/>of<text:s/>respondents<text:s/>feel<text:s/>the<text:s/>network<text:s/>increases<text:s/>their<text:s/></text:span><text:span text:style-name="T265_8">organisational</text:span><text:span text:style-name="T265_9"><text:s/>effectiveness,<text:s/>and<text:s/>CADA's<text:s/>finding<text:s/>that<text:s/>100%<text:s/>feel<text:s/>more<text:s/>supported<text:s/>and<text:s/>resilient,<text:s/>are<text:s/>strong<text:s/>indicators<text:s/>of<text:s/>this.</text:span></text:p>
      <text:p text:style-name="P266"><text:span text:style-name="T266_1">A<text:s/>further<text:s/>lesson<text:s/>is<text:s/>the<text:s/>growing<text:s/>importance<text:s/>of<text:s/>practical,<text:s/>skills-based<text:s/>learning<text:s/>content<text:s/>in<text:s/>sustaining<text:s/>member<text:s/>engagement.<text:s/>SIDA's<text:s/>most<text:s/>attended<text:s/>events<text:s/>of<text:s/>the<text:s/>year<text:s/>focused<text:s/>on<text:s/>fundraising<text:s/>and<text:s/>social<text:s/>media<text:s/>communications,<text:s/>and<text:s/>HCA's<text:s/>fundraising<text:s/>event<text:s/>for<text:s/>health<text:s/>projects<text:s/>saw<text:s/>87.5%<text:s/>of<text:s/>attendees<text:s/>intending<text:s/>to<text:s/></text:span><text:span text:style-name="T266_2">take<text:s/>action</text:span><text:span text:style-name="T266_3"><text:s/>as<text:s/>a<text:s/>result,<text:s/>reflecting<text:s/>that<text:s/>members<text:s/>are<text:s/>most<text:s/>motivated<text:s/>by<text:s/>learning<text:s/>that<text:s/>directly<text:s/>supports<text:s/>their<text:s/></text:span><text:span text:style-name="T266_4">organisational</text:span><text:span text:style-name="T266_5"><text:s/>sustainability<text:s/>and<text:s/>effectiveness.<text:s/>This<text:s/>has<text:s/>implications<text:s/>for<text:s/>how<text:s/>networks<text:s/>design<text:s/>and<text:s/></text:span><text:span text:style-name="T266_6">prioritise</text:span><text:span text:style-name="T266_7"><text:s/>their<text:s/>learning<text:s/>offer<text:s/>in<text:s/>Year<text:s/>3.</text:span></text:p>
      <text:p text:style-name="P267"/>
      <table:table table:style-name="Table7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31">
          <table:table-cell table:style-name="Cell110">
            <text:p text:style-name="P268"><text:span text:style-name="T268_1">Output<text:s/>Title<text:s/></text:span></text:p>
          </table:table-cell>
          <table:table-cell table:style-name="Cell111" table:number-columns-spanned="6">
            <text:p text:style-name="P269"><text:span text:style-name="T269_1">Knowledge<text:s/>sharing<text:s/>and<text:s/>awareness<text:s/>generation<text:s/>for<text:s/>CSOs,<text:s/>on<text:s/>the<text:s/>themes<text:s/>of<text:s/></text:span><text:span text:style-name="T269_2">localisation</text:span><text:span text:style-name="T269_3">,<text:s/>anti-racism,<text:s/>and<text:s/></text:span><text:span text:style-name="T269_4">decolonisation</text:span><text:span text:style-name="T269_5"><text:s text:c="2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112" table:number-columns-spanned="2">
            <text:p text:style-name="P270"><text:span text:style-name="T270_1">Output<text:s/>number:<text:s/></text:span></text:p>
          </table:table-cell>
          <table:covered-table-cell/>
          <table:table-cell table:style-name="Cell113" table:number-columns-spanned="2">
            <text:p text:style-name="P271"><text:span text:style-name="T271_1"><text:s/></text:span><text:span text:style-name="T271_2">3</text:span></text:p>
          </table:table-cell>
          <table:covered-table-cell/>
          <table:table-cell table:style-name="Cell114">
            <text:p text:style-name="P272"><text:span text:style-name="T272_1">Output<text:s/>Score:<text:s/></text:span></text:p>
          </table:table-cell>
          <table:table-cell table:style-name="Cell115" table:number-columns-spanned="2">
            <text:p text:style-name="P273"><text:span text:style-name="T273_1"><text:s/></text:span><text:span text:style-name="T273_2">A</text:span><text:span text:style-name="T273_3">+</text:span></text:p>
          </table:table-cell>
          <table:covered-table-cell/>
        </table:table-row>
        <table:table-row table:style-name="Row33">
          <table:table-cell table:style-name="Cell116" table:number-columns-spanned="2">
            <text:p text:style-name="P274"><text:span text:style-name="T274_1">Impact<text:s/>weighting<text:s/>(%):<text:s text:c="2"/></text:span></text:p>
          </table:table-cell>
          <table:covered-table-cell/>
          <table:table-cell table:style-name="Cell117" table:number-columns-spanned="2">
            <text:p text:style-name="P275"><text:span text:style-name="T275_1">40%</text:span></text:p>
          </table:table-cell>
          <table:covered-table-cell/>
          <table:table-cell table:style-name="Cell118">
            <text:p text:style-name="P276"><text:span text:style-name="T276_1">Weighting<text:s/>revised<text:s/>since<text:s/>last<text:s/>AR?<text:s/></text:span></text:p>
          </table:table-cell>
          <table:table-cell table:style-name="Cell119" table:number-columns-spanned="2">
            <text:p text:style-name="P277"><text:span text:style-name="T277_1">N/A</text:span></text:p>
          </table:table-cell>
          <table:covered-table-cell/>
        </table:table-row>
        <table:table-row table:style-name="Row34">
          <table:table-cell table:style-name="Cell120">
            <text:p text:style-name="P278"/>
          </table:table-cell>
          <table:table-cell table:style-name="Cell121">
            <text:p text:style-name="P279"/>
          </table:table-cell>
          <table:table-cell table:style-name="Cell122" table:number-columns-spanned="2">
            <text:p text:style-name="P280"/>
          </table:table-cell>
          <table:covered-table-cell/>
          <table:table-cell table:style-name="Cell123">
            <text:p text:style-name="P281"/>
          </table:table-cell>
          <table:table-cell table:style-name="Cell124" table:number-columns-spanned="2">
            <text:p text:style-name="P282"/>
          </table:table-cell>
          <table:covered-table-cell/>
        </table:table-row>
        <table:table-row table:style-name="Row35">
          <table:table-cell table:style-name="Cell125" table:number-columns-spanned="3">
            <text:p text:style-name="P283"><text:span text:style-name="T283_1">Indicator(s)</text:span></text:p>
          </table:table-cell>
          <table:covered-table-cell/>
          <table:covered-table-cell/>
          <table:table-cell table:style-name="Cell126" table:number-columns-spanned="3">
            <text:p text:style-name="P284"><text:span text:style-name="T284_1">Milestone(s)<text:s/>for<text:s/>this<text:s/>review</text:span></text:p>
          </table:table-cell>
          <table:covered-table-cell/>
          <table:covered-table-cell/>
          <table:table-cell table:style-name="Cell127" table:number-columns-spanned="2">
            <text:p text:style-name="P285"><text:span text:style-name="T285_1">Progress<text:s/></text:span></text:p>
          </table:table-cell>
          <table:covered-table-cell/>
        </table:table-row>
        <table:table-row table:style-name="Row36">
          <table:table-cell table:style-name="Cell128" table:number-columns-spanned="3">
            <text:p text:style-name="P286"><text:span text:style-name="T286_1">3.1<text:s/>Working<text:s/>groups<text:s/>/<text:s/>events<text:s/>/<text:s/>learning<text:s/>sessions<text:s/>/<text:s/>webinars<text:s/>/<text:s/>panel<text:s/>discussions<text:s/>held<text:s/>for<text:s/>the<text:s/>themes<text:s/>of<text:s/></text:span><text:bookmark-start text:name="_Int_81XhakCV"/><text:span text:style-name="T286_2">locally-led</text:span><text:bookmark-end text:name="_Int_81XhakCV"/><text:span text:style-name="T286_3"><text:s/>development,<text:s/>anti-racism,<text:s/>and<text:s/></text:span><text:span text:style-name="T286_4">decoloni</text:span><text:span text:style-name="T286_5">s</text:span><text:span text:style-name="T286_6">ation</text:span></text:p>
          </table:table-cell>
          <table:covered-table-cell/>
          <table:covered-table-cell/>
          <table:table-cell table:style-name="Cell129" table:number-columns-spanned="3">
            <text:p text:style-name="P287"><text:span text:style-name="T287_1">10<text:s/>working<text:s/>group<text:s/>sessions/events/webinars<text:s/>including<text:s/>blog<text:s/>posts<text:s/>for<text:s/>Global<text:s/>South<text:s/>specialists<text:s/>or<text:s/>LMIC<text:s/>partner<text:s/>voices</text:span></text:p>
          </table:table-cell>
          <table:covered-table-cell/>
          <table:covered-table-cell/>
          <table:table-cell table:style-name="Cell130" table:number-columns-spanned="2">
            <text:p text:style-name="P288"><text:span text:style-name="T288_1">26<text:s/>(</text:span><text:span text:style-name="T288_2">cumulative<text:s/>total<text:s/>for<text:s/>year<text:s/>2)</text:span></text:p>
          </table:table-cell>
          <table:covered-table-cell/>
        </table:table-row>
        <table:table-row table:style-name="Row37">
          <table:table-cell table:style-name="Cell131" table:number-columns-spanned="3">
            <text:p text:style-name="P289"><text:span text:style-name="T289_1">3.2<text:s/>Tools,<text:s/>resources,<text:s/>or<text:s/>guidebooks<text:s/>developed<text:s/>for<text:s/>the<text:s/>themes<text:s/>of<text:s/></text:span><text:bookmark-start text:name="_Int_vmozlxHv"/><text:span text:style-name="T289_2">locally-led</text:span><text:bookmark-end text:name="_Int_vmozlxHv"/><text:span text:style-name="T289_3"><text:s/>development,<text:s/>anti-racism,<text:s/>and<text:s/></text:span><text:span text:style-name="T289_4">decoloni</text:span><text:span text:style-name="T289_5">s</text:span><text:span text:style-name="T289_6">ation</text:span><text:span text:style-name="T289_7"><text:s/>for<text:s/>CSOs<text:s/>and<text:s/>their<text:s/>leaders<text:s/></text:span></text:p>
          </table:table-cell>
          <table:covered-table-cell/>
          <table:covered-table-cell/>
          <table:table-cell table:style-name="Cell132" table:number-columns-spanned="3">
            <text:p text:style-name="P290"><text:span text:style-name="T290_1">One<text:s/>new<text:s/>or<text:s/>existing<text:s/>tools/resources<text:s/>disseminated<text:s/>or<text:s/>amplified<text:s/>through<text:s/>formal<text:s/>or<text:s/>informal<text:s/>channels<text:s/>and/or<text:s/>developed<text:s/>for<text:s/>dissemination</text:span></text:p>
          </table:table-cell>
          <table:covered-table-cell/>
          <table:covered-table-cell/>
          <table:table-cell table:style-name="Cell133" table:number-columns-spanned="2">
            <text:p text:style-name="P291"><text:span text:style-name="T291_1">15<text:s/>(</text:span><text:span text:style-name="T291_2">cumulative<text:s/>total<text:s/>for<text:s/>year<text:s/>2)</text:span></text:p>
          </table:table-cell>
          <table:covered-table-cell/>
        </table:table-row>
        <table:table-row table:style-name="Row38">
          <table:table-cell table:style-name="Cell134" table:number-columns-spanned="3">
            <text:p text:style-name="P292"><text:span text:style-name="T292_1">3.5<text:s/>Events<text:s/>/<text:s/>meetings<text:s/>/<text:s/>learning<text:s/>sessions<text:s/>held<text:s/>for<text:s/>the<text:s/>themes<text:s/>of<text:s/></text:span><text:bookmark-start text:name="_Int_QZvaRmwC"/><text:span text:style-name="T292_2">locally-led</text:span><text:bookmark-end text:name="_Int_QZvaRmwC"/><text:span text:style-name="T292_3"><text:s/>funding<text:s/>for/or<text:s/>funders</text:span></text:p>
          </table:table-cell>
          <table:covered-table-cell/>
          <table:covered-table-cell/>
          <table:table-cell table:style-name="Cell135" table:number-columns-spanned="3">
            <text:p text:style-name="P293"><text:span text:style-name="T293_1">A<text:s/>total<text:s/>of<text:s/>3<text:s/>events/meetings/learning<text:s/>sessions<text:s/>held<text:s/>for<text:s/>themes<text:s/>of<text:s/></text:span><text:span text:style-name="T293_2">locally-led</text:span><text:span text:style-name="T293_3"><text:s/>funding<text:s/>with<text:s/>funders</text:span></text:p>
          </table:table-cell>
          <table:covered-table-cell/>
          <table:covered-table-cell/>
          <table:table-cell table:style-name="Cell136" table:number-columns-spanned="2">
            <text:p text:style-name="P294"><text:span text:style-name="T294_1">1<text:s/>(</text:span><text:span text:style-name="T294_2">cumulative<text:s/>total<text:s/>for<text:s/>year<text:s/>2)</text:span></text:p>
          </table:table-cell>
          <table:covered-table-cell/>
        </table:table-row>
      </table:table>
      <text:p text:style-name="P295"/>
      <text:p text:style-name="P296"><text:span text:style-name="T296_1">Briefly<text:s/>describe<text:s/>the<text:s/>output’s<text:s/>activities<text:s/>and<text:s/>provide<text:s/>supporting<text:s/>narrative<text:s/>for<text:s/>the<text:s/>score.<text:s/></text:span></text:p>
      <text:p text:style-name="P297"><text:span text:style-name="T297_1">UKA<text:s/>members<text:s/>have<text:s/>continued<text:s/>to<text:s/>advance<text:s/>knowledge<text:s/>sharing<text:s/>and<text:s/>awareness<text:s/>generation<text:s/>on<text:s/>the<text:s/>themes<text:s/>of<text:s/>localisation,<text:s/>anti-racism,<text:s/>and<text:s/>decolonisation<text:s/>in<text:s/>Year<text:s/>2,<text:s/>delivering<text:s/>a<text:s/>range<text:s/>of<text:s/>events,<text:s/>workshops,<text:s/>resources<text:s/>and<text:s/>learning<text:s/>sessions<text:s/>across<text:s/>their<text:s/>networks.<text:s/>In<text:s/>a<text:s/>year<text:s/>marked<text:s/>by<text:s/>significant<text:s/>external<text:s/>pressure<text:s/>on<text:s/>the<text:s/>sector,<text:s/>partners<text:s/>have<text:s/>sustained<text:s/></text:span><text:span text:style-name="T297_2">and<text:s/>in<text:s/>some<text:s/>cases</text:span><text:span text:style-name="T297_3"><text:s/>deepened<text:s/>engagement<text:s/>on<text:s/>these<text:s/>themes,<text:s/>recognising<text:s/>that<text:s/>the<text:s/>current<text:s/>funding<text:s/>and<text:s/>political<text:s/>context<text:s/>makes<text:s/>the<text:s/>work<text:s/>of<text:s/>shifting<text:s/>power<text:s/>and<text:s/>embedding<text:s/>equitable<text:s/>practices<text:s/>more<text:s/>rather<text:s/>than<text:s/>less<text:s/>urgent,<text:s/>scoring<text:s/>A+.<text:s/>While<text:s/>modestly<text:s/>down<text:s/>from<text:s/>Year<text:s/>1's<text:s/>A++,<text:s/>measurable<text:s/>year-on-year<text:s/>progress<text:s/>across<text:s/>all<text:s/>partners<text:s/>and<text:s/>Bond's<text:s/>direct<text:s/>engagement<text:s/>with<text:s/>FCDO<text:s/>on<text:s/></text:span><text:span text:style-name="T297_4">locally-led</text:span><text:span text:style-name="T297_5"><text:s/>principles<text:s/>demonstrate<text:s/>that<text:s/>the<text:s/>output<text:s/>has<text:s/>moderately<text:s/>exceeded<text:s/>expectations.</text:span></text:p>
      <text:p text:style-name="P298"><text:span text:style-name="T298_1">SIDA</text:span><text:span text:style-name="T298_2"><text:s/>delivered<text:s/>9<text:s/>events<text:s/>and<text:s/>learning<text:s/>sessions<text:s/>on<text:s/>the<text:s/>themes<text:s/>of<text:s/></text:span><text:span text:style-name="T298_3">locally-led</text:span><text:span text:style-name="T298_4"><text:s/>development,<text:s/>anti-racism<text:s/>and<text:s/>decolonisation<text:s/>in<text:s/>Year<text:s/>2<text:s/>(4<text:s/>in<text:s/>Q4),<text:s/>alongside<text:s/>11<text:s/>tools<text:s/>and<text:s/>resources<text:s/>disseminated<text:s/>or<text:s/>developed<text:s/>(1<text:s/>in<text:s/>Q4).<text:s/>SIDA's<text:s/>Spring<text:s/>Conference<text:s/>in<text:s/>March<text:s/>2026<text:s/>centred<text:s/>these<text:s/>themes<text:s/>directly,<text:s/>featuring<text:s/>a<text:s/>workshop<text:s/>on<text:s/>Transformation<text:s/>through<text:s/>Locally<text:s/>Led<text:s/>Development,<text:s/>which<text:s/>drew<text:s/>on<text:s/>the<text:s/>experience<text:s/>of<text:s/>an<text:s/>organisation<text:s/>that<text:s/>proactively<text:s/>undertook<text:s/>a<text:s/>localisation<text:s/>and<text:s/>close-out<text:s/>process,<text:s/>and<text:s/>a<text:s/>workshop<text:s/>on<text:s/>Meaningful<text:s/>Participation,<text:s/>Inclusion<text:s/>and<text:s/>Localisation,<text:s/>offering<text:s/>insights<text:s/>from<text:s/>practical<text:s/>experience<text:s/>of<text:s/></text:span><text:span text:style-name="T298_5">locally-led</text:span><text:span text:style-name="T298_6"><text:s/>humanitarian<text:s/>response.<text:s/>An<text:s/>earlier<text:s/>workshop<text:s/>in<text:s/>Year<text:s/>2<text:s/>on<text:s/>Decolonising<text:s/>Monitoring,<text:s/>Evaluation<text:s/>and<text:s/>Learning,<text:s/>held<text:s/>in<text:s/>Q3<text:s/>with<text:s/>43<text:s/>participants,<text:s/>was<text:s/>well<text:s/>received,<text:s/>with<text:s/>participants<text:s/>reporting<text:s/>increased<text:s/>confidence<text:s/>in<text:s/>applying<text:s/>new<text:s/>skills.<text:s/>SIDA<text:s/>also<text:s/>hosted<text:s/>a<text:s/>panel<text:s/></text:span><text:span text:style-name="T298_7">discussion<text:s/>on<text:s/>Locally<text:s/>Led<text:s/>Development<text:s/>Practices<text:s/>in<text:s/>Global<text:s/>Health<text:s/>in<text:s/>March<text:s/>2026,<text:s/>bringing<text:s/>together<text:s/>members<text:s/>working<text:s/>in<text:s/>a<text:s/>global<text:s/>health<text:s/>context<text:s/>to<text:s/>discuss<text:s/>community<text:s/>ownership,<text:s/>co-creation<text:s/>and<text:s/>leadership,<text:s/>and<text:s/>ethical<text:s/>approaches<text:s/>to<text:s/>donation<text:s/>practice.<text:s/>According<text:s/>to<text:s/>SIDA's<text:s/>annual<text:s/>membership<text:s/>survey,<text:s/>37%<text:s/>of<text:s/>respondents<text:s/>agreed<text:s/>they<text:s/>could<text:s/>apply<text:s/>learnings<text:s/>from<text:s/>SIDA's<text:s/>resources<text:s/>and<text:s/>sessions<text:s/>to<text:s/>be<text:s/>more<text:s/></text:span><text:span text:style-name="T298_8">locally-led</text:span><text:span text:style-name="T298_9">,<text:s/>decolonised<text:s/>and<text:s/>anti-racist,<text:s/>up<text:s/>from<text:s/>25%<text:s/>in<text:s/>the<text:s/>previous<text:s/>year.<text:s/>Additionally,<text:s/>22<text:s/>INGOs<text:s/>reported<text:s/>having<text:s/>at<text:s/>least<text:s/>one<text:s/>partnership<text:s/>where<text:s/>an<text:s/>LMIC<text:s/>partner<text:s/>is<text:s/>the<text:s/>main<text:s/>decision-maker,<text:s/>up<text:s/>from<text:s/>15<text:s/>in<text:s/>the<text:s/>previous<text:s/>year's<text:s/>survey.</text:span></text:p>
      <text:p text:style-name="P299"><text:span text:style-name="T299_1">CADA</text:span><text:span text:style-name="T299_2"><text:s/>delivered<text:s/>4<text:s/>tools<text:s/>and<text:s/>resources<text:s/>on<text:s/>the<text:s/>themes<text:s/>of<text:s/></text:span><text:span text:style-name="T299_3">locally-led</text:span><text:span text:style-name="T299_4"><text:s/>development,<text:s/>anti-racism<text:s/>and<text:s/>decolonisation<text:s/>across<text:s/>Year<text:s/>2<text:s/>(1<text:s/>in<text:s/>Q4).<text:s/>A<text:s/>key<text:s/>activity<text:s/>this<text:s/>quarter<text:s/>was<text:s/>CADA's<text:s/>Racialisation,<text:s/>Power<text:s/>and<text:s/>Privilege<text:s/>in<text:s/>Development<text:s/>and<text:s/>Humanitarian<text:s/>Work<text:s/>workshop<text:s/>on<text:s/>10<text:s/>March,<text:s/>which<text:s/>offered<text:s/>participants<text:s/>reflective<text:s/>frameworks<text:s/>to<text:s/>explore<text:s/>how<text:s/>racialised<text:s/>power<text:s/>and<text:s/>privilege<text:s/>shape<text:s/>development<text:s/>and<text:s/>humanitarian<text:s/>work,<text:s/>examining<text:s/>positionality<text:s/>and<text:s/>lived<text:s/>experience<text:s/>in<text:s/>decision-making<text:s/>and<text:s/>organisational<text:s/>culture.<text:s/>Following<text:s/>the<text:s/>workshop,<text:s/>CADA<text:s/>disseminated<text:s/>additional<text:s/>resources<text:s/>to<text:s/>members<text:s/>to<text:s/>support<text:s/>continued<text:s/>application<text:s/>of<text:s/>the<text:s/>session's<text:s/>themes<text:s/>in<text:s/>practice.<text:s/>CADA's<text:s/>annual<text:s/>membership<text:s/>survey<text:s/>showed<text:s/>that<text:s/>84%<text:s/>of<text:s/>respondents<text:s/>felt<text:s/>they<text:s/>could<text:s/>increase<text:s/>their<text:s/>awareness<text:s/>to<text:s/>be<text:s/>more<text:s/></text:span><text:span text:style-name="T299_5">locally-led</text:span><text:span text:style-name="T299_6">,<text:s/>decolonised<text:s/>and<text:s/>anti-racist<text:s/>through<text:s/>CADA's<text:s/>tools,<text:s/>resources<text:s/>and<text:s/>events.</text:span></text:p>
      <text:p text:style-name="P300"><text:span text:style-name="T300_1">SWIDN</text:span><text:span text:style-name="T300_2"><text:s/>reported<text:s/>that<text:s/>54%<text:s/>of<text:s/>all<text:s/>its<text:s/>working<text:s/>group<text:s/>events,<text:s/>webinars<text:s/>and<text:s/>discussions<text:s/>in<text:s/>Year<text:s/>2<text:s/>were<text:s/>related<text:s/>to<text:s/></text:span><text:span text:style-name="T300_3">locally-led</text:span><text:span text:style-name="T300_4"><text:s/>development,<text:s/>anti-racism<text:s/>and<text:s/>decolonisation<text:s/>themes.<text:s/>A<text:s/>consistent<text:s/>feature<text:s/>of<text:s/>SWIDN's<text:s/>approach<text:s/>has<text:s/>been<text:s/>ensuring<text:s/>that<text:s/>50%<text:s/>of<text:s/>platformed<text:s/>speakers<text:s/>represent<text:s/>organisations<text:s/>from<text:s/>the<text:s/>majority<text:s/>world<text:s/>and<text:s/>Global<text:s/>South,<text:s/>as<text:s/>part<text:s/>of<text:s/>its<text:s/>effort<text:s/>to<text:s/>shift<text:s/>agenda-setting<text:s/>and<text:s/>decision-making<text:s/>in<text:s/>the<text:s/>UK's<text:s/>international<text:s/>development<text:s/>sector.<text:s/>Across<text:s/>the<text:s/>year,<text:s/>98%<text:s/>of<text:s/>participants<text:s/>reported<text:s/>that<text:s/>a<text:s/>SWIDN<text:s/>session<text:s/>challenged<text:s/>them<text:s/>to<text:s/>reflect,<text:s/>innovate<text:s/>and<text:s/>shift<text:s/>practice<text:s/>towards<text:s/></text:span><text:span text:style-name="T300_5">locally-led</text:span><text:span text:style-name="T300_6">,<text:s/>anti-racist<text:s/>practice.<text:s/>A<text:s/>particularly<text:s/>significant<text:s/>event<text:s/>this<text:s/>quarter<text:s/>brought<text:s/>together<text:s/>members<text:s/>around<text:s/>the<text:s/>theme<text:s/>of<text:s/>closure<text:s/>as<text:s/>localisation,<text:s/>featuring<text:s/>the<text:s/>experience<text:s/>of<text:s/>Motivation<text:s/>Charitable<text:s/>Trust,<text:s/>which<text:s/>brought<text:s/>forward<text:s/>its<text:s/>planned<text:s/>localisation<text:s/>and<text:s/>close-out<text:s/>process<text:s/>in<text:s/>response<text:s/>to<text:s/>shifts<text:s/>in<text:s/>the<text:s/>funding<text:s/>landscape.<text:s/>The<text:s/>event,<text:s/>co-hosted<text:s/>with<text:s/>The<text:s/>Decelerator,<text:s/>generated<text:s/>consistently<text:s/>positive<text:s/>feedback<text:s/>and<text:s/>created<text:s/>practical,<text:s/>honest<text:s/>space<text:s/>for<text:s/>members<text:s/>to<text:s/>consider<text:s/>what<text:s/>localisation<text:s/>looks<text:s/>like<text:s/>in<text:s/>the<text:s/>context<text:s/>of<text:s/>organisational<text:s/>closure.</text:span></text:p>
      <text:p text:style-name="P301"><text:span text:style-name="T301_1">SIDCN's</text:span><text:span text:style-name="T301_2"><text:s/>most<text:s/>recent<text:s/>member<text:s/>survey<text:s/>highlighted<text:s/>that<text:s/>almost<text:s/>79%<text:s/>of<text:s/>organisations<text:s/>report<text:s/>sharing<text:s/>or<text:s/>shifting<text:s/>decision-making<text:s/>power<text:s/>with<text:s/>local<text:s/>partners,<text:s/>indicating<text:s/>meaningful<text:s/>progress<text:s/>towards<text:s/></text:span><text:span text:style-name="T301_3">locally-led</text:span><text:span text:style-name="T301_4"><text:s/>development.<text:s/>The<text:s/>survey<text:s/>also<text:s/>found<text:s/>that<text:s/>nearly<text:s/>three-quarters<text:s/>of<text:s/>respondents<text:s/>apply<text:s/>skills<text:s/>learned<text:s/>through<text:s/>SIDCN,<text:s/>reflecting<text:s/>the<text:s/>network's<text:s/>operational<text:s/>as<text:s/>well<text:s/>as<text:s/>informational<text:s/>influence<text:s/>on<text:s/>members'<text:s/>practice.</text:span></text:p>
      <text:p text:style-name="P302"><text:span text:style-name="T302_1">Bond</text:span><text:span text:style-name="T302_2"><text:s/>sustained<text:s/>its<text:s/>sector<text:s/>transformation<text:s/>work<text:s/>through<text:s/>working<text:s/>group<text:s/>convenings,<text:s/>CEO-level<text:s/>peer<text:s/>learning,<text:s/>and<text:s/>direct<text:s/>engagement<text:s/>with<text:s/>the<text:s/>UK<text:s/>Government<text:s/>on<text:s/></text:span><text:span text:style-name="T302_3">locally-led</text:span><text:span text:style-name="T302_4"><text:s/>approaches.<text:s/>Bond's<text:s/>Locally<text:s/>Led<text:s/>Working<text:s/>Group<text:s/>hosted<text:s/>a<text:s/>closed<text:s/>meeting<text:s/>for<text:s/>members<text:s/>at<text:s/>the<text:s/>Comic<text:s/>Relief<text:s/>Shifting<text:s/>Cultures<text:s/>festival,<text:s/>facilitating<text:s/>a<text:s/>frank<text:s/>discussion<text:s/>on<text:s/>failure<text:s/>in<text:s/></text:span><text:span text:style-name="T302_5">locally-led</text:span><text:span text:style-name="T302_6"><text:s/>development<text:s/>journeys,<text:s/>with<text:s/>a<text:s/>facilitator<text:s/>brought<text:s/>in<text:s/>to<text:s/>support<text:s/>the<text:s/>sensitive<text:s/>conversation.<text:s/>The<text:s/>significant<text:s/>number<text:s/>of<text:s/>failure<text:s/>examples<text:s/>shared<text:s/>by<text:s/>members<text:s/>is<text:s/>being<text:s/>considered<text:s/>for<text:s/>publication<text:s/>to<text:s/>enable<text:s/>broader<text:s/>sector<text:s/></text:span><text:span text:style-name="T302_7">learning.<text:s/>Bond<text:s/>also<text:s/>held<text:s/>quarterly<text:s/>CEO<text:s/>anti-racism<text:s/>meeting</text:span><text:span text:style-name="T302_8"><text:s/>throughout<text:s/>the<text:s/>year</text:span><text:span text:style-name="T302_9">,<text:s/></text:span><text:span text:style-name="T302_10">with<text:s/>the<text:s/>final<text:s/></text:span><text:span text:style-name="T302_11">meeting<text:s/>of<text:s/>the<text:s/>year<text:s/></text:span><text:span text:style-name="T302_12">opening<text:s/>with<text:s/>reflective<text:s/>check-ins<text:s/>encouraging<text:s/>CEOs<text:s/>to<text:s/>share<text:s/>the<text:s/>most<text:s/>challenging<text:s/>conversations<text:s/>about<text:s/>race<text:s/>and<text:s/>racism<text:s/>they<text:s/>had<text:s/>been<text:s/>avoiding<text:s/>in<text:s/>their<text:s/>leadership,<text:s/>action<text:s/>learning<text:s/>sets<text:s/>continu</text:span><text:span text:style-name="T302_13">ed</text:span><text:span text:style-name="T302_14"><text:s/>as<text:s/>an<text:s/>ongoing<text:s/>element<text:s/>of<text:s/>the<text:s/>group.<text:s/>Bond<text:s/>played<text:s/>a<text:s/>central<text:s/>role<text:s/>in<text:s/>preparations<text:s/>for<text:s/>the<text:s/>UK<text:s/>Government's<text:s/>Global<text:s/>Partnerships<text:s/>Conference,<text:s/>with<text:s/>Bond's<text:s/>CEO<text:s/>engaged<text:s/>in<text:s/>early<text:s/>discussions<text:s/>at<text:s/>Wilton<text:s/>Park,<text:s/>member<text:s/>feedback<text:s/>collated<text:s/>on<text:s/>the<text:s/>Compact,<text:s/>a<text:s/></text:span><text:span text:style-name="T302_15">locally-led</text:span><text:span text:style-name="T302_16"><text:s/>briefing<text:s/>provided<text:s/>to<text:s/>FCDO<text:s/>on<text:s/>mainstreaming<text:s/></text:span><text:span text:style-name="T302_17">locally-led</text:span><text:span text:style-name="T302_18"><text:s/>approaches<text:s/>through<text:s/>the<text:s/>conference,<text:s/>and<text:s/>monthly<text:s/>sector-government<text:s/>meetings<text:s/>agreed<text:s/>in<text:s/>the<text:s/>lead<text:s/>up.<text:s/>Bond<text:s/>also<text:s/>convened<text:s/>civil<text:s/>society<text:s/>representatives<text:s/>from<text:s/>the<text:s/>UK,<text:s/>the<text:s/>diaspora<text:s/>and<text:s/>Global<text:s/>Majority<text:s/>countries<text:s/>to<text:s/>feed<text:s/>into<text:s/>the<text:s/>ICAI<text:s/>review<text:s/>into<text:s/>UK<text:s/>Government<text:s/>Development<text:s/>Partnerships.<text:s/>On<text:s/></text:span><text:span text:style-name="T302_19">locally-led</text:span><text:span text:style-name="T302_20"><text:s/>funding,<text:s/>Bond<text:s/>continued<text:s/>engaging<text:s/>progressive<text:s/>funders<text:s/>including<text:s/>PPL<text:s/>on<text:s/>what<text:s/>good<text:s/>funding<text:s/>looks<text:s/></text:span><text:span text:style-name="T302_21">like,<text:s/>and</text:span><text:span text:style-name="T302_22"><text:s/>has<text:s/>actively<text:s/>supported<text:s/>the<text:s/>civil<text:s/>society<text:s/>covenant<text:s/>committing<text:s/>government<text:s/>to<text:s/>long-term,<text:s/>flexible<text:s/>and<text:s/>proportionate<text:s/>funding<text:s/>arrangements.</text:span></text:p>
      <text:p text:style-name="P303"><text:span text:style-name="T303_1">HCA</text:span><text:span text:style-name="T303_2"><text:s/>continued<text:s/>to<text:s/>advance<text:s/></text:span><text:span text:style-name="T303_3">locally-led</text:span><text:span text:style-name="T303_4"><text:s/>approaches<text:s/>among<text:s/>Wales<text:s/>Africa<text:s/>partnership<text:s/>organisations,<text:s/>with<text:s/>its<text:s/>shift<text:s/>to<text:s/>predominantly<text:s/>online<text:s/>service<text:s/>delivery<text:s/>improving<text:s/>equitable<text:s/>access<text:s/>for<text:s/>groups<text:s/>across<text:s/>Wales.<text:s/>HCA's<text:s/>International<text:s/>Women's<text:s/>Day<text:s/>event<text:s/>in<text:s/>Cardiff,<text:s/>attended<text:s/>by<text:s/>150<text:s/>people,<text:s/>platforming<text:s/>partner<text:s/>voices<text:s/>and<text:s/></text:span><text:span text:style-name="T303_5">locally-led</text:span><text:span text:style-name="T303_6"><text:s/>work<text:s/>on<text:s/>gender,<text:s/>health,<text:s/>climate<text:s/>change<text:s/>and<text:s/>livelihoods<text:s/>in<text:s/>Kenya<text:s/>and<text:s/>Uganda.<text:s/>HCA<text:s/>has<text:s/>progressively<text:s/>embedded<text:s/>anti-racism<text:s/>and<text:s/></text:span><text:span text:style-name="T303_7">locally-led</text:span><text:span text:style-name="T303_8"><text:s/>themes<text:s/>within<text:s/>broader<text:s/>events<text:s/>and<text:s/>briefings<text:s/>rather<text:s/>than<text:s/>standalone<text:s/>explicitly<text:s/>labelled<text:s/>sessions,<text:s/>an<text:s/>adaptation<text:s/>that<text:s/>has<text:s/>demonstrably<text:s/>increased<text:s/>engagement<text:s/>across<text:s/>the<text:s/>Welsh<text:s/>civil<text:s/>society<text:s/>community.</text:span></text:p>
      <text:p text:style-name="P304"><text:span text:style-name="T304_1">Describe<text:s/>any<text:s/>changes<text:s/>to<text:s/>this<text:s/>output<text:s/>during<text:s/>the<text:s/>past<text:s/>year,<text:s/>and<text:s/>any<text:s/>planned<text:s/>changes<text:s/></text:span><text:span text:style-name="T304_2">as<text:s/>a<text:s/>result<text:s/>of</text:span><text:span text:style-name="T304_3"><text:s/>this<text:s/>review.<text:s/></text:span></text:p>
      <text:p text:style-name="P305"/>
      <text:p text:style-name="P306"><text:span text:style-name="T306_1">There<text:s/>have<text:s/>been<text:s/>no<text:s/>major<text:s/>structural<text:s/>changes<text:s/>to<text:s/>this<text:s/>output<text:s/>during<text:s/>Year<text:s/>2.<text:s/>Bond<text:s/>has<text:s/>deepened<text:s/>its<text:s/>engagement<text:s/>on<text:s/></text:span><text:span text:style-name="T306_2">locally-led</text:span><text:span text:style-name="T306_3"><text:s/>approaches<text:s/>through<text:s/>its<text:s/>active<text:s/>role<text:s/>in<text:s/>the<text:s/>UK<text:s/>Government's<text:s/>Global<text:s/>Partnerships<text:s/>Conference<text:s/>preparations,<text:s/>which<text:s/>has<text:s/>provided<text:s/>a<text:s/>significant<text:s/>new<text:s/>platform<text:s/>for<text:s/>mainstreaming<text:s/></text:span><text:span text:style-name="T306_4">locally-led</text:span><text:span text:style-name="T306_5"><text:s/>principles<text:s/>into<text:s/>government<text:s/>policy.<text:s/>HCA<text:s/>has<text:s/>progressively<text:s/>shifted<text:s/>its<text:s/>approach<text:s/>to<text:s/>anti-racism<text:s/>work,<text:s/>moving<text:s/>away<text:s/>from<text:s/>explicitly<text:s/>labelled<text:s/>anti-racism<text:s/>events<text:s/>towards<text:s/>embedding<text:s/>these<text:s/>themes<text:s/>within<text:s/>broader<text:s/>events<text:s/>and<text:s/>briefings,<text:s/>a<text:s/>pragmatic<text:s/>adaptation<text:s/>based<text:s/>on<text:s/>evidence<text:s/>of<text:s/>what<text:s/>drives<text:s/>engagement<text:s/>in<text:s/>the<text:s/>Welsh<text:s/>civil<text:s/>society<text:s/>context.<text:s/>SIDA<text:s/>has<text:s/>continued<text:s/>to<text:s/>integrate<text:s/></text:span><text:span text:style-name="T306_6">locally-led</text:span><text:span text:style-name="T306_7"><text:s/>development<text:s/>themes<text:s/>across<text:s/>its<text:s/>full<text:s/>learning<text:s/>and<text:s/>events<text:s/></text:span><text:span text:style-name="T306_8">programme</text:span><text:span text:style-name="T306_9">.<text:s/>CADA<text:s/>has<text:s/>expanded<text:s/>its<text:s/>resources<text:s/>offer<text:s/>on<text:s/>these<text:s/>themes,<text:s/>with<text:s/>tools<text:s/>developed<text:s/>and<text:s/>disseminated<text:s/>following<text:s/>each<text:s/>relevant<text:s/>event.</text:span></text:p>
      <text:p text:style-name="P307"/>
      <text:p text:style-name="P308"><text:span text:style-name="T308_1">For<text:s/>Year<text:s/>3,<text:s/>Bond<text:s/>will<text:s/>continue<text:s/>to<text:s/>support<text:s/>its<text:s/>members'<text:s/></text:span><text:span text:style-name="T308_2">locally-led</text:span><text:span text:style-name="T308_3"><text:s/>journeys<text:s/>and<text:s/>sector<text:s/>transformation<text:s/>work,<text:s/>with<text:s/>a<text:s/>focus<text:s/>on<text:s/>building<text:s/>a<text:s/>positive<text:s/>collective<text:s/>vision<text:s/>for<text:s/>the<text:s/>sector<text:s/>rather<text:s/>than<text:s/>a<text:s/>reactive<text:s/>response<text:s/>to<text:s/>external<text:s/>pressures.<text:s/>SIDA<text:s/>will<text:s/>draw<text:s/>on<text:s/>its<text:s/>annual<text:s/>membership<text:s/>survey<text:s/>to<text:s/>refine<text:s/>its<text:s/>offer,<text:s/>noting<text:s/>positive<text:s/></text:span><text:span text:style-name="T308_4">year-on-year<text:s/>improvement</text:span><text:span text:style-name="T308_5">.<text:s/>CADA<text:s/>aims<text:s/>to<text:s/>continue<text:s/>advancing<text:s/>knowledge<text:s/>sharing<text:s/>on<text:s/>these<text:s/>themes<text:s/>alongside<text:s/>its<text:s/>Global<text:s/>Citizenship<text:s/>Education<text:s/>work.</text:span></text:p>
      <text:p text:style-name="P309"/>
      <text:p text:style-name="P310"><text:span text:style-name="T310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11"><text:span text:style-name="T311_1">Year<text:s/>1<text:s/>recommended<text:s/>making<text:s/>learning<text:s/>resources<text:s/>more<text:s/>actionable<text:s/>and<text:s/>incorporating<text:s/>real-world<text:s/>examples,<text:s/>with<text:s/>stronger<text:s/>emphasis<text:s/>on<text:s/>continuous<text:s/>support<text:s/>to<text:s/>ensure<text:s/>resources<text:s/>result<text:s/>in<text:s/>tangible<text:s/>changes<text:s/>in<text:s/>CSO<text:s/>operations.<text:s/>Partners<text:s/>have<text:s/>made<text:s/>measurable<text:s/>progress<text:s/>against<text:s/>this<text:s/>in<text:s/>Year<text:s/>2.<text:s/>SIDA's<text:s/>year-on-year<text:s/>increase<text:s/>in<text:s/>members<text:s/>reporting<text:s/>they<text:s/>can<text:s/>apply<text:s/>learnings<text:s/>to<text:s/>be<text:s/>more<text:s/></text:span><text:span text:style-name="T311_2">locally-led</text:span><text:span text:style-name="T311_3"><text:s/>and<text:s/>anti-racist,<text:s/>and<text:s/>the<text:s/>increase<text:s/>in<text:s/>INGOs<text:s/>reporting<text:s/></text:span><text:span text:style-name="T311_4">Global<text:s/>Majority</text:span><text:span text:style-name="T311_5">-led<text:s/>partnerships,<text:s/>reflect<text:s/>the<text:s/>cumulative<text:s/>effect<text:s/>of<text:s/>sustained,<text:s/>practical<text:s/>knowledge<text:s/>sharing.<text:s/>Bond's<text:s/>Locally<text:s/>Led<text:s/>Working<text:s/>Group's<text:s/>failure-sharing<text:s/>exercise,<text:s/>SWIDN's<text:s/>closure<text:s/>as<text:s/></text:span><text:span text:style-name="T311_6">localisation</text:span><text:span text:style-name="T311_7"><text:s/>event,<text:s/>and<text:s/>HCA's<text:s/>reframing<text:s/>of<text:s/>anti-racism<text:s/>content<text:s/>within<text:s/>broader<text:s/>practical<text:s/>programming<text:s/>all<text:s/>demonstrate<text:s/>a<text:s/>more<text:s/>embedded<text:s/>and<text:s/>member-responsive<text:s/>approach<text:s/>to<text:s/>translating<text:s/>learning<text:s/>into<text:s/>practice.</text:span></text:p>
      <text:p text:style-name="P312"><text:span text:style-name="T312_1">A<text:s/>key<text:s/>lesson<text:s/>this<text:s/>year,<text:s/>not<text:s/>previously<text:s/>captured,<text:s/>is<text:s/>that<text:s/>sector<text:s/>transformation<text:s/>work<text:s/>is<text:s/>most<text:s/>effective<text:s/>when<text:s/>it<text:s/>creates<text:s/>space<text:s/>for<text:s/>honest,<text:s/>peer-led<text:s/>reflection<text:s/>rather<text:s/>than<text:s/>structured<text:s/>instruction.<text:s/>Bond's<text:s/>CEO<text:s/>anti-racism<text:s/>meetings<text:s/>and<text:s/></text:span><text:span text:style-name="T312_2">locally-led</text:span><text:span text:style-name="T312_3"><text:s/>working<text:s/>group<text:s/>sessions,<text:s/>which<text:s/>deliberately<text:s/>created<text:s/>space<text:s/>for<text:s/>leaders<text:s/>to<text:s/>share<text:s/>failures<text:s/>and<text:s/>difficult<text:s/>conversations,<text:s/>generated<text:s/>some<text:s/>of<text:s/>the<text:s/>most<text:s/>meaningful<text:s/>engagement<text:s/>of<text:s/>the<text:s/>year.<text:s/>This<text:s/>points<text:s/>to<text:s/>the<text:s/>value<text:s/>of<text:s/>safe,<text:s/>closed<text:s/>peer<text:s/>spaces<text:s/>alongside<text:s/>broader<text:s/>public-facing<text:s/>knowledge<text:s/>sharing.</text:span></text:p>
      <text:p text:style-name="P313"><text:span text:style-name="T313_1">A<text:s/>further<text:s/>emerging<text:s/>lesson<text:s/>is<text:s/>the<text:s/>risk<text:s/>of<text:s/>fragmentation<text:s/>and<text:s/>burnout<text:s/>across<text:s/>the<text:s/>sector<text:s/>at<text:s/>a<text:s/>time<text:s/>when<text:s/>collective<text:s/>action<text:s/>is<text:s/>most<text:s/>needed.<text:s/>Bond<text:s/>has<text:s/>noted<text:s/>that<text:s/>ODA<text:s/>cuts<text:s/>have<text:s/>sharpened<text:s/>internal<text:s/>debates<text:s/>within<text:s/>the<text:s/>sector,<text:s/>with<text:s/>unity<text:s/>harder<text:s/>to<text:s/>sustain<text:s/>under<text:s/>contraction.<text:s/>The<text:s/>role<text:s/>of<text:s/>networks<text:s/>in<text:s/>holding<text:s/>space<text:s/>for<text:s/>alignment,<text:s/>building<text:s/>a<text:s/>shared<text:s/>positive<text:s/>vision,<text:s/>and<text:s/>preventing<text:s/>a<text:s/>race<text:s/>to<text:s/>the<text:s/>bottom<text:s/>on<text:s/>funding<text:s/>is<text:s/>increasingly<text:s/>important<text:s/>and<text:s/>should<text:s/>be<text:s/>a<text:s/>priority<text:s/>framing<text:s/>for<text:s/>Year<text:s/>3<text:s/>engagement.</text:span></text:p>
      <text:p text:style-name="P314"><text:span text:style-name="T314_1">Where<text:s/>partner<text:s/>content<text:s/>explicitly<text:s/>supports<text:s/>it,<text:s/>the<text:s/>work<text:s/>under<text:s/>Output<text:s/>3<text:s/>also<text:s/>contributes<text:s/>to<text:s/>Outcome<text:s/>1.<text:s/>Bond's<text:s/>active<text:s/>role<text:s/>in<text:s/>the<text:s/>Global<text:s/>Partnerships<text:s/>Conference<text:s/>preparations<text:s/>—<text:s/>providing<text:s/>FCDO<text:s/>with<text:s/>a<text:s/>locally-led<text:s/>briefing,<text:s/>convening<text:s/>Global<text:s/>Majority<text:s/>voices<text:s/>for<text:s/>the<text:s/>ICAI<text:s/>review,<text:s/>and<text:s/>facilitating<text:s/>monthly<text:s/>sector-government<text:s/>dialogue<text:s/>—<text:s/>directly<text:s/>strengthens<text:s/>how<text:s/>member<text:s/>CSOs<text:s/>coordinate<text:s/>and<text:s/>contribute<text:s/>to<text:s/>development<text:s/>challenges,<text:s/>over<text:s/>and<text:s/>above<text:s/>their<text:s/>own<text:s/></text:span><text:span text:style-name="T314_2">organisational</text:span><text:span text:style-name="T314_3"><text:s/>practice.</text:span></text:p>
      <text:p text:style-name="P315"/>
      <table:table table:style-name="Table8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row table:style-name="Row39">
          <table:table-cell table:style-name="Cell137">
            <text:p text:style-name="P316"><text:span text:style-name="T316_1">Output<text:s/>Title<text:s/></text:span></text:p>
          </table:table-cell>
          <table:table-cell table:style-name="Cell138" table:number-columns-spanned="6">
            <text:p text:style-name="P317"><text:span text:style-name="T317_1">Safeguarding,<text:s/>for<text:s/>an<text:s/>accountable<text:s/>sector<text:s text:c="2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139" table:number-columns-spanned="2">
            <text:p text:style-name="P318"><text:span text:style-name="T318_1">Output<text:s/>number:<text:s/></text:span></text:p>
          </table:table-cell>
          <table:covered-table-cell/>
          <table:table-cell table:style-name="Cell140" table:number-columns-spanned="2">
            <text:p text:style-name="P319"><text:span text:style-name="T319_1"><text:s/></text:span><text:span text:style-name="T319_2">4</text:span></text:p>
          </table:table-cell>
          <table:covered-table-cell/>
          <table:table-cell table:style-name="Cell141">
            <text:p text:style-name="P320"><text:span text:style-name="T320_1">Output<text:s/>Score:<text:s/></text:span></text:p>
          </table:table-cell>
          <table:table-cell table:style-name="Cell142" table:number-columns-spanned="2">
            <text:p text:style-name="P321"><text:span text:style-name="T321_1"><text:s/></text:span><text:span text:style-name="T321_2">A</text:span></text:p>
          </table:table-cell>
          <table:covered-table-cell/>
        </table:table-row>
        <table:table-row table:style-name="Row41">
          <table:table-cell table:style-name="Cell143" table:number-columns-spanned="2">
            <text:p text:style-name="P322"><text:span text:style-name="T322_1">Impact<text:s/>weighting<text:s/>(%):<text:s text:c="2"/></text:span></text:p>
          </table:table-cell>
          <table:covered-table-cell/>
          <table:table-cell table:style-name="Cell144" table:number-columns-spanned="2">
            <text:p text:style-name="P323"><text:span text:style-name="T323_1">10%</text:span></text:p>
          </table:table-cell>
          <table:covered-table-cell/>
          <table:table-cell table:style-name="Cell145">
            <text:p text:style-name="P324"><text:span text:style-name="T324_1">Weighting<text:s/>revised<text:s/>since<text:s/>last<text:s/>AR?<text:s/></text:span></text:p>
          </table:table-cell>
          <table:table-cell table:style-name="Cell146" table:number-columns-spanned="2">
            <text:p text:style-name="P325"><text:span text:style-name="T325_1">N/A</text:span></text:p>
          </table:table-cell>
          <table:covered-table-cell/>
        </table:table-row>
        <table:table-row table:style-name="Row42">
          <table:table-cell table:style-name="Cell147">
            <text:p text:style-name="P326"/>
          </table:table-cell>
          <table:table-cell table:style-name="Cell148">
            <text:p text:style-name="P327"/>
          </table:table-cell>
          <table:table-cell table:style-name="Cell149" table:number-columns-spanned="2">
            <text:p text:style-name="P328"/>
          </table:table-cell>
          <table:covered-table-cell/>
          <table:table-cell table:style-name="Cell150">
            <text:p text:style-name="P329"/>
          </table:table-cell>
          <table:table-cell table:style-name="Cell151" table:number-columns-spanned="2">
            <text:p text:style-name="P330"/>
          </table:table-cell>
          <table:covered-table-cell/>
        </table:table-row>
        <table:table-row table:style-name="Row43">
          <table:table-cell table:style-name="Cell152" table:number-columns-spanned="3">
            <text:p text:style-name="P331"><text:span text:style-name="T331_1">Indicator(s)</text:span></text:p>
          </table:table-cell>
          <table:covered-table-cell/>
          <table:covered-table-cell/>
          <table:table-cell table:style-name="Cell153" table:number-columns-spanned="3">
            <text:p text:style-name="P332"><text:span text:style-name="T332_1">Milestone(s)<text:s/>for<text:s/>this<text:s/>review</text:span></text:p>
          </table:table-cell>
          <table:covered-table-cell/>
          <table:covered-table-cell/>
          <table:table-cell table:style-name="Cell154" table:number-columns-spanned="2">
            <text:p text:style-name="P333"><text:span text:style-name="T333_1">Progress<text:s/></text:span></text:p>
          </table:table-cell>
          <table:covered-table-cell/>
        </table:table-row>
        <table:table-row table:style-name="Row44">
          <table:table-cell table:style-name="Cell155" table:number-columns-spanned="3">
            <text:p text:style-name="P334"><text:span text:style-name="T334_1">4.1<text:s/>Tools<text:s/>/<text:s/>resources<text:s/>developed<text:s/>for<text:s/>improved<text:s/>safeguarding<text:s/>awareness<text:s/>and<text:s/>practices<text:s/>for<text:s/>CSOs</text:span></text:p>
          </table:table-cell>
          <table:covered-table-cell/>
          <table:covered-table-cell/>
          <table:table-cell table:style-name="Cell156" table:number-columns-spanned="3">
            <text:p text:style-name="P335"><text:span text:style-name="T335_1">1<text:s/>Safeguarding<text:s/>tools/resources<text:s/>developed<text:s/>per<text:s/>year</text:span></text:p>
          </table:table-cell>
          <table:covered-table-cell/>
          <table:covered-table-cell/>
          <table:table-cell table:style-name="Cell157" table:number-columns-spanned="2">
            <text:p text:style-name="P336"><text:span text:style-name="T336_1">2</text:span><text:span text:style-name="T336_2"><text:s/>(</text:span><text:span text:style-name="T336_3">cumulative<text:s/>total<text:s/>for<text:s/>year<text:s/>2)</text:span></text:p>
          </table:table-cell>
          <table:covered-table-cell/>
        </table:table-row>
        <table:table-row table:style-name="Row45">
          <table:table-cell table:style-name="Cell158" table:number-columns-spanned="3">
            <text:p text:style-name="P337"><text:span text:style-name="T337_1">4.4<text:s/>Working<text:s/>group<text:s/>sessions<text:s/>held<text:s/>for<text:s/>discussion<text:s/>on<text:s/>safeguarding<text:s/>resources,<text:s/>tools,<text:s/>and<text:s/>themes</text:span></text:p>
          </table:table-cell>
          <table:covered-table-cell/>
          <table:covered-table-cell/>
          <table:table-cell table:style-name="Cell159" table:number-columns-spanned="3">
            <text:p text:style-name="P338"><text:span text:style-name="T338_1">A<text:s/>total<text:s/>of<text:s/>4<text:s/>working<text:s/>group<text:s/>sessions<text:s/>to<text:s/>be<text:s/>held<text:s/>for<text:s/>safeguarding</text:span><text:span text:style-name="T338_2"><text:s/>in<text:s/>year<text:s/>2</text:span></text:p>
          </table:table-cell>
          <table:covered-table-cell/>
          <table:covered-table-cell/>
          <table:table-cell table:style-name="Cell160" table:number-columns-spanned="2">
            <text:p text:style-name="P339"><text:span text:style-name="T339_1">4</text:span><text:span text:style-name="T339_2"><text:s/>(</text:span><text:span text:style-name="T339_3">cumulative<text:s/>total<text:s/>for<text:s/>year<text:s/>2)</text:span></text:p>
          </table:table-cell>
          <table:covered-table-cell/>
        </table:table-row>
      </table:table>
      <text:p text:style-name="P340"/>
      <text:p text:style-name="P341"><text:span text:style-name="T341_1">Briefly<text:s/>describe<text:s/>the<text:s/>output’s<text:s/>activities<text:s/>and<text:s/>provide<text:s/>supporting<text:s/>narrative<text:s/>for<text:s/>the<text:s/>score.</text:span></text:p>
      <text:p text:style-name="P342"/>
      <text:p text:style-name="P343"><text:span text:style-name="T343_1">The<text:s/>output<text:s/>scores<text:s/>A,<text:s/>maintaining<text:s/>its<text:s/>Year<text:s/>1<text:s/>score,<text:s/></text:span><text:span text:style-name="T343_2">reflecting</text:span><text:span text:style-name="T343_3"><text:s/>delivery<text:s/>that<text:s/>has<text:s/>met<text:s/>expectations<text:s/>while<text:s/>noting<text:s/>the<text:s/>emerging<text:s/>risk<text:s/>of<text:s/>safeguarding<text:s/>being<text:s/></text:span><text:span text:style-name="T343_4">deprioritised</text:span><text:span text:style-name="T343_5"><text:s/>across<text:s/>the<text:s/>sector.</text:span></text:p>
      <text:p text:style-name="P344"><text:span text:style-name="T344_1">Bond</text:span><text:span text:style-name="T344_2"><text:s/>led<text:s/></text:span><text:span text:style-name="T344_3">the</text:span><text:span text:style-name="T344_4"><text:s/></text:span><text:span text:style-name="T344_5">UKA's</text:span><text:span text:style-name="T344_6"><text:s/>safeguarding<text:s/>work<text:s/>in<text:s/>Year<text:s/>2,<text:s/>delivering<text:s/>a<text:s/>programme<text:s/>of<text:s/>tools,<text:s/>learning<text:s/>sessions,<text:s/>peer<text:s/>support<text:s/>and<text:s/>sector-wide<text:s/>resource<text:s/>sharing<text:s/>to<text:s/>strengthen<text:s/>safeguarding<text:s/>practice<text:s/>across<text:s/>member<text:s/>organisations.<text:s/>During<text:s/>Q4,<text:s/>Bond<text:s/>finalised<text:s/>its<text:s/>new<text:s/>tool<text:s/>'Survivor<text:s/>Support<text:s/>and<text:s/>Reparations:<text:s/>A<text:s/>Conversation<text:s/>Starter',<text:s/>developed<text:s/>in<text:s/>partnership<text:s/>with<text:s/>Bond's<text:s/>Safeguarding<text:s/>Steering<text:s/>Group.<text:s/>The<text:s/>tool<text:s/>provides<text:s/>safeguarding<text:s/>leads<text:s/>with<text:s/>questions<text:s/>to<text:s/>consider<text:s/>when<text:s/>discussing<text:s/>their<text:s/>organisation's<text:s/>survivor<text:s/>offer<text:s/>and<text:s/></text:span><text:span text:style-name="T344_7">reparations,<text:s/>and</text:span><text:span text:style-name="T344_8"><text:s/>was<text:s/>launched<text:s/>through<text:s/>a<text:s/>dedicated<text:s/>event<text:s/>featuring<text:s/>speakers<text:s/>from<text:s/>two<text:s/>Steering<text:s/>Group<text:s/>members<text:s/>on<text:s/>the<text:s/>importance<text:s/>of<text:s/>survivor<text:s/>support<text:s/>and<text:s/>horizon<text:s/>scanning.<text:s/>The<text:s/>tool<text:s/>has<text:s/>been<text:s/>made<text:s/>publicly<text:s/>available<text:s/>and<text:s/>disseminated<text:s/>across<text:s/>the<text:s/>sector<text:s/>through<text:s/>Bond's<text:s/>connections<text:s/>with<text:s/>RSH,<text:s/>CHS<text:s/>Alliance<text:s/>and<text:s/>other<text:s/>international<text:s/>umbrella<text:s/>bodies.<text:s/>Bond<text:s/>also<text:s/>delivered<text:s/>a<text:s/>successful<text:s/>learning<text:s/>session<text:s/>on<text:s/>Strengthening<text:s/>Safeguarding<text:s/>Through<text:s/>Passporting<text:s/>and<text:s/>Independent<text:s/>Verification,<text:s/>with<text:s/>53<text:s/>members<text:s/>registered<text:s/>and<text:s/>an<text:s/>average<text:s/>of<text:s/>33<text:s/>attending.<text:s/>All<text:s/>participants<text:s/>reported<text:s/>learning<text:s/>something<text:s/>new,<text:s/>with<text:s/>the<text:s/>majority<text:s/>scoring<text:s/>4<text:s/>out<text:s/>of<text:s/>5<text:s/>for<text:s/>learning<text:s/>gained.<text:s/>The<text:s/>session<text:s/>featured<text:s/>colleagues<text:s/>from<text:s/>HQAI<text:s/>and<text:s/>FCDO,<text:s/>covering<text:s/>how<text:s/>FCDO<text:s/>has<text:s/>included<text:s/>HQAI<text:s/>CHS<text:s/>certification<text:s/>audits<text:s/>in<text:s/>its<text:s/>due<text:s/>diligence<text:s/>requirements.<text:s/>Bond's<text:s/>Safeguarding<text:s/>Steering<text:s/>Group<text:s/>met<text:s/>during<text:s/>Q4,<text:s/>with<text:s/>discussion<text:s/>centring<text:s/>on<text:s/>concerns<text:s/>that<text:s/>safeguarding<text:s/>is<text:s/>declining<text:s/>in<text:s/>priority<text:s/>within<text:s/>organisational<text:s/>leadership<text:s/></text:span><text:span text:style-name="T344_9">as<text:s/>a<text:s/>result<text:s/>of</text:span><text:span text:style-name="T344_10"><text:s/>aid<text:s/>cuts,<text:s/>with<text:s/>Bond's<text:s/>2025<text:s/>survey<text:s/>showing<text:s/>cuts<text:s/>being<text:s/>made<text:s/>in<text:s/>this<text:s/>area.<text:s/>The<text:s/>group<text:s/>discussed<text:s/>developing<text:s/>an<text:s/>OpEd<text:s/>for<text:s/>the<text:s/>media<text:s/>to<text:s/>make<text:s/>the<text:s/>case<text:s/>for<text:s/>continued<text:s/>safeguarding<text:s/>investment,<text:s/>and<text:s/>Bond<text:s/>is<text:s/>working<text:s/>with<text:s/>its<text:s/>media<text:s/>team<text:s/>on<text:s/>the<text:s/>best<text:s/>approach.<text:s/>Bond<text:s/>continued<text:s/>to<text:s/>respond<text:s/>to<text:s/>individual<text:s/>member<text:s/>support<text:s/>requests<text:s/>during<text:s/>Q4,<text:s/>including<text:s/>on<text:s/>digital<text:s/>safeguarding,<text:s/>trustee<text:s/>training<text:s/>and<text:s/>access<text:s/>to<text:s/>INTRAC's<text:s/>decolonising<text:s/>safeguarding<text:s/>training<text:s/>discount.<text:s/>Bond's<text:s/>community<text:s/>group<text:s/>continued<text:s/>to<text:s/>serve<text:s/>as<text:s/>a<text:s/>channel<text:s/>for<text:s/>sector-wide<text:s/>safeguarding<text:s/>updates,<text:s/>sharing<text:s/>resources<text:s/>including<text:s/>INTRAC's<text:s/>decolonising<text:s/>safeguarding<text:s/>training,<text:s/>the<text:s/>UN's<text:s/>e-learning<text:s/>course<text:s/>on<text:s/>PSEA<text:s/>and<text:s/>partnerships,<text:s/>and<text:s/>the<text:s/>SDD<text:s/>Research<text:s/>Paper<text:s/>on<text:s/>financial<text:s/>compensation<text:s/>practices<text:s/>for<text:s/>SEAH.<text:s/>Safeguarding<text:s/>tool<text:s/>site<text:s/>statistics<text:s/>show<text:s/>240<text:s/>downloads<text:s/>of<text:s/>policy<text:s/>templates,<text:s/>13<text:s/>downloads<text:s/>of<text:s/>due<text:s/>diligence<text:s/>case<text:s/>studies,<text:s/>and<text:s/>8<text:s/>downloads<text:s/>of<text:s/>the<text:s/>Understanding<text:s/>Effective<text:s/>Culture<text:s/>resource<text:s/>since<text:s/>cookie<text:s/>control<text:s/>implementation<text:s/>in<text:s/>June<text:s/>2024.<text:s/></text:span><text:span text:style-name="T344_11">The<text:s/>lower<text:s/>than<text:s/>planned<text:s/>DD<text:s/>case<text:s/>studies<text:s/>downloads<text:s/></text:span><text:span text:style-name="T344_12">is</text:span><text:span text:style-name="T344_13"><text:s/>likely<text:s/>due<text:s/>to<text:s/>reduced<text:s/>sector<text:s/>engagement<text:s/>and<text:s/>demand<text:s/>following<text:s/>FCDO<text:s/>funding<text:s/>cuts<text:s/>(based<text:s/>on<text:s/>anecdotal<text:s/>evidence),<text:s/>compared<text:s/>to<text:s/>higher<text:s/>uptake<text:s/>assumptions<text:s/>when<text:s/>targets<text:s/>were<text:s/>set.<text:s/>Bond<text:s/>is<text:s/>also<text:s/>in<text:s/>discussion<text:s/>with<text:s/>the<text:s/>FCDO<text:s/>Safeguarding<text:s/>Unit<text:s/>on<text:s/>potential<text:s/>updates<text:s/>to<text:s/>the<text:s/>resource,<text:s/>which<text:s/>may<text:s/>be<text:s/>influencing<text:s/>how<text:s/>members<text:s/>engage<text:s/>with<text:s/>it<text:s/>going<text:s/>forward.<text:s text:c="2"/></text:span><text:span text:style-name="T344_14">Bond's<text:s/>2025<text:s/>safeguarding<text:s/>survey<text:s/>found<text:s/>that<text:s/>35%<text:s/>of<text:s/>respondents<text:s/>reported<text:s/>increased<text:s/>incidents,<text:s/>48%<text:s/>reported<text:s/>the<text:s/>same<text:s/>level,<text:s/>and<text:s/>18%<text:s/>reported<text:s/>decreased<text:s/>incidents.</text:span><text:span text:style-name="T344_15"><text:s/></text:span></text:p>
      <text:p text:style-name="P345"><text:span text:style-name="T345_1">HCA</text:span><text:span text:style-name="T345_2"><text:s/>delivered<text:s/>safeguarding<text:s/>essentials<text:s/>training<text:s/>to<text:s/>35<text:s/>people<text:s/>in<text:s/>Wales<text:s/>during<text:s/>Q4,<text:s/>contributing<text:s/>to<text:s/>strengthening<text:s/>safeguarding<text:s/>practice<text:s/>among<text:s/>Wales<text:s/>Africa<text:s/>partnership<text:s/></text:span><text:span text:style-name="T345_3">organisations</text:span><text:span text:style-name="T345_4"><text:s/>alongside<text:s/>the<text:s/>broader<text:s/>development<text:s/>support<text:s/>provided<text:s/>to<text:s/>groups<text:s/>across<text:s/>the<text:s/>network.</text:span></text:p>
      <text:p text:style-name="P346"/>
      <text:p text:style-name="P347"><text:span text:style-name="T347_1">Describe<text:s/>any<text:s/>changes<text:s/>to<text:s/>this<text:s/>output<text:s/>during<text:s/>the<text:s/>past<text:s/>year,<text:s/>and<text:s/>any<text:s/>planned<text:s/>changes<text:s/></text:span><text:span text:style-name="T347_2">as<text:s/>a<text:s/>result<text:s/>of</text:span><text:span text:style-name="T347_3"><text:s/>this<text:s/>review.<text:s/></text:span></text:p>
      <text:p text:style-name="P348"/>
      <text:p text:style-name="P349"><text:span text:style-name="T349_1">There<text:s/>have<text:s/>been<text:s/>no<text:s/>major<text:s/>structural<text:s/>changes<text:s/>to<text:s/>this<text:s/>output<text:s/>during<text:s/>Year<text:s/>2.<text:s/>Bond<text:s/>noted<text:s/>that<text:s/>the<text:s/>new<text:s/>Survivor<text:s/>Support<text:s/>and<text:s/>Reparations<text:s/>tool<text:s/></text:span><text:span text:style-name="T349_2">was<text:s/>not<text:s/>able<text:s/>to</text:span><text:span text:style-name="T349_3"><text:s/>be<text:s/>sense-checked<text:s/>in<text:s/>a<text:s/>community<text:s/>setting<text:s/>prior<text:s/>to<text:s/>launch,<text:s/>as<text:s/>Bond<text:s/>does<text:s/>not<text:s/>currently<text:s/>have<text:s/>a<text:s/></text:span><text:span text:style-name="T349_4">locally-led</text:span><text:span text:style-name="T349_5"><text:s/>advisory<text:s/>group<text:s/>and<text:s/>members<text:s/></text:span><text:span text:style-name="T349_6">were<text:s/>not<text:s/>able<text:s/>to</text:span><text:span text:style-name="T349_7"><text:s/>connect<text:s/>to<text:s/>a<text:s/>local<text:s/>support<text:s/>service<text:s/>in<text:s/>a<text:s/>community.<text:s/>Bond<text:s/>remains<text:s/>open<text:s/>to<text:s/>relaunching<text:s/>an<text:s/>updated<text:s/>version<text:s/>following<text:s/>community<text:s/>feedback<text:s/>after<text:s/>the<text:s/>initial<text:s/>launch.<text:s/>The<text:s/>most<text:s/>significant<text:s/>emerging<text:s/>issue<text:s/>for<text:s/>this<text:s/>output<text:s/>is<text:s/>the<text:s/>risk<text:s/>that<text:s/>safeguarding<text:s/>is<text:s/>losing<text:s/>priority<text:s/>within<text:s/></text:span><text:span text:style-name="T349_8">organisations</text:span><text:span text:style-name="T349_9"><text:s/></text:span><text:span text:style-name="T349_10">as<text:s/>a<text:s/>result<text:s/>of</text:span><text:span text:style-name="T349_11"><text:s/>resource<text:s/>pressures,<text:s/>which<text:s/>Bond<text:s/>and<text:s/>the<text:s/>Safeguarding<text:s/>Steering<text:s/>Group<text:s/>are<text:s/>actively<text:s/>seeking<text:s/>to<text:s/>address<text:s/>through<text:s/>media<text:s/>engagement<text:s/>and<text:s/>continued<text:s/>sector<text:s/>advocacy<text:s/>on<text:s/>the<text:s/>importance<text:s/>of<text:s/>sustained<text:s/>safeguarding<text:s/>investment.</text:span><text:span text:style-name="T349_12"><text:s text:c="2"/></text:span></text:p>
      <text:p text:style-name="P350"/>
      <text:p text:style-name="P351"><text:span text:style-name="T35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52"><text:span text:style-name="T352_1">Year<text:s/>1<text:s/>recommended<text:s/>maintaining<text:s/>flexibility<text:s/>in<text:s/>safeguarding<text:s/>support<text:s/>to<text:s/>respond<text:s/>to<text:s/>emerging<text:s/>member<text:s/></text:span><text:span text:style-name="T352_2">needs,<text:s/>and</text:span><text:span text:style-name="T352_3"><text:s/>continuing<text:s/>to<text:s/>build<text:s/>the<text:s/>evidence<text:s/>base<text:s/>on<text:s/>safeguarding<text:s/>practice<text:s/>across<text:s/>the<text:s/>sector.<text:s/>Bond<text:s/>has<text:s/>acted<text:s/>on<text:s/>both<text:s/>counts<text:s/>in<text:s/>Year<text:s/>2,<text:s/>responding<text:s/>to<text:s/>a<text:s/>range<text:s/>of<text:s/>individual<text:s/>member<text:s/>support<text:s/>requests<text:s/>and<text:s/>publishing<text:s/>its<text:s/>2025<text:s/>safeguarding<text:s/>survey<text:s/>findings.<text:s/>The<text:s/>development<text:s/>and<text:s/>launch<text:s/>of<text:s/>the<text:s/>Survivor<text:s/>Support<text:s/>and<text:s/>Reparations<text:s/>tool<text:s/>represents<text:s/>a<text:s/>significant<text:s/>step<text:s/>forward<text:s/>in<text:s/>providing<text:s/>practical,<text:s/>member-co-created<text:s/>guidance<text:s/>on<text:s/>an<text:s/>underserved<text:s/>area<text:s/>of<text:s/>safeguarding<text:s/>practice.</text:span></text:p>
      <text:p text:style-name="P353"><text:span text:style-name="T353_1">A<text:s/>key<text:s/>lesson<text:s/>this<text:s/>year<text:s/>is<text:s/>that<text:s/>safeguarding<text:s/>investment<text:s/>is<text:s/>at<text:s/>risk<text:s/>of<text:s/>being<text:s/></text:span><text:span text:style-name="T353_2">deprioritised</text:span><text:span text:style-name="T353_3"><text:s/></text:span><text:span text:style-name="T353_4">as<text:s/>a<text:s/>result<text:s/>of</text:span><text:span text:style-name="T353_5"><text:s/>sector-wide<text:s/>resource<text:s/>pressures,<text:s/>despite<text:s/>the<text:s/>sustained<text:s/>and<text:s/>in<text:s/>some<text:s/>cases<text:s/>increasing<text:s/>volume<text:s/>of<text:s/>reported<text:s/>incidents.<text:s/>Bond's<text:s/>Safeguarding<text:s/>Steering<text:s/>Group's<text:s/>assessment<text:s/>that<text:s/>the<text:s/>sector<text:s/>is<text:s/>potentially<text:s/>one<text:s/>scandal<text:s/>away<text:s/>from<text:s/>a<text:s/>moment<text:s/>comparable<text:s/>to<text:s/>2018<text:s/>is<text:s/>a<text:s/>significant<text:s/>warning<text:s/>that<text:s/>should<text:s/>inform<text:s/>how<text:s/>the<text:s/></text:span><text:span text:style-name="T353_6">programme</text:span><text:span text:style-name="T353_7"><text:s/>frames<text:s/>and<text:s/></text:span><text:span text:style-name="T353_8">prioritises</text:span><text:span text:style-name="T353_9"><text:s/>safeguarding<text:s/>work<text:s/>in<text:s/>Year<text:s/>3.<text:s/>Maintaining<text:s/>the<text:s/>visibility<text:s/>and<text:s/>credibility<text:s/>of<text:s/>safeguarding<text:s/>as<text:s/>a<text:s/>leadership<text:s/>priority<text:s/>—<text:s/>not<text:s/>a<text:s/>compliance<text:s/>burden<text:s/>—<text:s/>will<text:s/>require<text:s/>proactive<text:s/>communications<text:s/>and<text:s/>media<text:s/>engagement<text:s/>alongside<text:s/>the<text:s/>existing<text:s/></text:span><text:span text:style-name="T353_10">programme</text:span><text:span text:style-name="T353_11"><text:s/>of<text:s/>tools<text:s/>and<text:s/>learning.</text:span></text:p>
      <text:p text:style-name="P354"><text:span text:style-name="T354_1">A<text:s/>further<text:s/>lesson<text:s/>is<text:s/>the<text:s/>growing<text:s/>importance<text:s/>of<text:s/>digital<text:s/>safeguarding<text:s/>as<text:s/>an<text:s/>emerging<text:s/>area<text:s/>where<text:s/>member<text:s/>needs<text:s/>are<text:s/>not<text:s/>yet<text:s/>adequately<text:s/>met.<text:s/>Bond's<text:s/>initial<text:s/>scoping<text:s/>conversations<text:s/>with<text:s/>RSH<text:s/>and<text:s/>World<text:s/>Vision<text:s/>International<text:s/>confirmed<text:s/>that<text:s/>digital<text:s/>safeguarding<text:s/>remains<text:s/>in<text:s/>its<text:s/>infancy<text:s/>across<text:s/>the<text:s/>sector,<text:s/>pointing<text:s/>to<text:s/>a<text:s/>potential<text:s/>area<text:s/>of<text:s/>focus<text:s/>for<text:s/>Year<text:s/>3.</text:span></text:p>
      <table:table table:style-name="Table9"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row table:style-name="Row46">
          <table:table-cell table:style-name="Cell161">
            <text:p text:style-name="P355"><text:span text:style-name="T355_1">Output<text:s/>Title<text:s/></text:span></text:p>
          </table:table-cell>
          <table:table-cell table:style-name="Cell162" table:number-columns-spanned="4">
            <text:p text:style-name="P356"><text:span text:style-name="T356_1">Data<text:s/>solutions<text:s/>and<text:s/>thought<text:s/>leadership,<text:s/>for<text:s/>a<text:s/>data-driven<text:s/>sector</text:span></text:p>
          </table:table-cell>
          <table:covered-table-cell/>
          <table:covered-table-cell/>
          <table:covered-table-cell/>
        </table:table-row>
        <table:table-row table:style-name="Row47">
          <table:table-cell table:style-name="Cell163" table:number-columns-spanned="2">
            <text:p text:style-name="P357"><text:span text:style-name="T357_1">Output<text:s/>number:<text:s/></text:span></text:p>
          </table:table-cell>
          <table:covered-table-cell/>
          <table:table-cell table:style-name="Cell164">
            <text:p text:style-name="P358"><text:span text:style-name="T358_1"><text:s/></text:span><text:span text:style-name="T358_2">5</text:span></text:p>
          </table:table-cell>
          <table:table-cell table:style-name="Cell165">
            <text:p text:style-name="P359"><text:span text:style-name="T359_1">Output<text:s/>Score:<text:s/></text:span></text:p>
          </table:table-cell>
          <table:table-cell table:style-name="Cell166">
            <text:p text:style-name="P360"><text:span text:style-name="T360_1">B</text:span></text:p>
          </table:table-cell>
        </table:table-row>
        <table:table-row table:style-name="Row48">
          <table:table-cell table:style-name="Cell167" table:number-columns-spanned="2">
            <text:p text:style-name="P361"><text:span text:style-name="T361_1">Impact<text:s/>weighting<text:s/>(%):<text:s text:c="2"/></text:span></text:p>
          </table:table-cell>
          <table:covered-table-cell/>
          <table:table-cell table:style-name="Cell168">
            <text:p text:style-name="P362"><text:span text:style-name="T362_1">10%</text:span></text:p>
          </table:table-cell>
          <table:table-cell table:style-name="Cell169">
            <text:p text:style-name="P363"><text:span text:style-name="T363_1">Weighting<text:s/>revised<text:s/>since<text:s/>last<text:s/>AR?<text:s/></text:span></text:p>
          </table:table-cell>
          <table:table-cell table:style-name="Cell170">
            <text:p text:style-name="P364"><text:span text:style-name="T364_1">N/A</text:span></text:p>
          </table:table-cell>
        </table:table-row>
      </table:table>
      <text:p text:style-name="P365"/>
      <table:table table:style-name="Table10">
        <table:table-column table:style-name="Column54"/>
        <table:table-column table:style-name="Column55"/>
        <table:table-column table:style-name="Column56"/>
        <table:table-row table:style-name="Row49">
          <table:table-cell table:style-name="Cell171">
            <text:p text:style-name="P366"><text:span text:style-name="T366_1">Indicator(s)</text:span></text:p>
          </table:table-cell>
          <table:table-cell table:style-name="Cell172">
            <text:p text:style-name="P367"><text:span text:style-name="T367_1">Milestone(s)<text:s/>for<text:s/>this<text:s/>review</text:span></text:p>
          </table:table-cell>
          <table:table-cell table:style-name="Cell173">
            <text:p text:style-name="P368"><text:span text:style-name="T368_1">Progress<text:s/></text:span></text:p>
          </table:table-cell>
        </table:table-row>
        <table:table-row table:style-name="Row50">
          <table:table-cell table:style-name="Cell174">
            <text:p text:style-name="P369"><text:span text:style-name="T369_1">5.1<text:s/>Development<text:s/>of<text:s/>a<text:s/>needs<text:s/>assessment<text:s/>or<text:s/>sector<text:s/>analysis<text:s/>report<text:s/>for<text:s/>the<text:s/>data<text:s/>sector,<text:s/>basis<text:s/>primary<text:s/>and<text:s/>secondary<text:s/>analysis</text:span></text:p>
          </table:table-cell>
          <table:table-cell table:style-name="Cell175">
            <text:p text:style-name="P370"><text:span text:style-name="T370_1">1<text:s/></text:span><text:span text:style-name="T370_2">needs</text:span><text:span text:style-name="T370_3"><text:s/>assessment<text:s/>/<text:s/>sector<text:s/>analysis<text:s/>reports<text:s/>developed</text:span></text:p>
          </table:table-cell>
          <table:table-cell table:style-name="Cell176">
            <text:p text:style-name="P371"><text:span text:style-name="T371_1">The<text:s/>Funding<text:s/>Trends<text:s/>report<text:s/>remains<text:s/>unpublished<text:s/>within<text:s/>the<text:s/>Year<text:s/>2<text:s/>review<text:s/>period,<text:s/>though<text:s/>significant<text:s/>progress<text:s/>has<text:s/>been<text:s/>made<text:s/>with<text:s/>analysis<text:s/>commissioned,<text:s/>11<text:s/>case<text:s/>studies<text:s/>underway<text:s/>and<text:s/>publication<text:s/>expected<text:s/>in<text:s/>May/June<text:s/>2026.</text:span></text:p>
          </table:table-cell>
        </table:table-row>
      </table:table>
      <text:p text:style-name="P372"/>
      <text:p text:style-name="P373"><text:span text:style-name="T373_1">Briefly<text:s/>describe<text:s/>the<text:s/>output’s<text:s/>activities<text:s/>and<text:s/>provide<text:s/>supporting<text:s/>narrative<text:s/>for<text:s/>the<text:s/>score.<text:s/></text:span></text:p>
      <text:p text:style-name="P374"/>
      <text:p text:style-name="P375"><text:span text:style-name="T375_1">Bond</text:span><text:span text:style-name="T375_2"><text:s/>has<text:s/>made<text:s/>significant<text:s/>progress<text:s/>in<text:s/>Year<text:s/>2<text:s/>on<text:s/>its<text:s/>data<text:s/>and<text:s/>thought<text:s/>leadership<text:s/>work,<text:s/>with<text:s/>the<text:s/>Funding<text:s/>Trends<text:s/>report<text:s/>as<text:s/>the<text:s/></text:span><text:span text:style-name="T375_3">centrepiece</text:span><text:span text:style-name="T375_4"><text:s/>activity<text:s/>for<text:s/>this<text:s/>output.<text:s/>The<text:s/>report<text:s/>has<text:s/>been<text:s/>in<text:s/>development<text:s/></text:span><text:span text:style-name="T375_5">across</text:span><text:span text:style-name="T375_6"><text:s/>Year<text:s/>2,<text:s/>with<text:s/>analysis<text:s/>commissioned<text:s/>and<text:s/>initial<text:s/>results<text:s/>coming<text:s/>in<text:s/>during<text:s/>Q4.<text:s/>The<text:s/>report<text:s/>draws<text:s/>on<text:s/>over<text:s/>300<text:s/></text:span><text:span text:style-name="T375_7">organisational</text:span><text:span text:style-name="T375_8"><text:s/>records<text:s/>using<text:s/>Bond<text:s/>data,<text:s/>Charity<text:s/>Commission<text:s/>data<text:s/>and<text:s/>other<text:s/>sources,<text:s/>and<text:s/>has<text:s/>been<text:s/>supplemented<text:s/>by<text:s/>11<text:s/>commissioned<text:s/>case<text:s/>studies<text:s/>providing<text:s/>an<text:s/>up-to-date<text:s/>overview<text:s/>of<text:s/>current<text:s/>thinking<text:s/>across<text:s/>the<text:s/>INGO<text:s/>community<text:s/>on<text:s/>funding<text:s/>and<text:s/>financial<text:s/>sustainability.<text:s/>A<text:s/>notable<text:s/>new<text:s/>feature<text:s/>of<text:s/>this<text:s/>report<text:s/>is<text:s/>the<text:s/>extensive<text:s/>use<text:s/>of<text:s/>AI<text:s/>to<text:s/>support<text:s/>the<text:s/>data<text:s/>work,<text:s/>with<text:s/>over<text:s/>900<text:s/>annual<text:s/>reports<text:s/>run<text:s/>through<text:s/>AI<text:s/>systems<text:s/>to<text:s/>data<text:s/>scrape<text:s/>individual<text:s/>areas<text:s/>of<text:s/>data<text:s/>not<text:s/>necessarily<text:s/>captured<text:s/>in<text:s/>other<text:s/>datasets<text:s/>—<text:s/>a<text:s/>methodologically<text:s/>innovative<text:s/>approach<text:s/>that<text:s/>significantly<text:s/>extends<text:s/>the<text:s/>depth<text:s/>and<text:s/>breadth<text:s/>of<text:s/>the<text:s/>analysis.</text:span></text:p>
      <text:p text:style-name="P376"><text:span text:style-name="T376_1">The<text:s/>report<text:s/>is<text:s/>designed<text:s/>to<text:s/>replicate<text:s/>and<text:s/>update<text:s/>previous<text:s/>financial<text:s/>analyses<text:s/>of<text:s/>Bond<text:s/>membership<text:s/>conducted<text:s/>in<text:s/>2016<text:s/>and<text:s/>2018,<text:s/>providing<text:s/>an<text:s/>overview<text:s/>of<text:s/>funding<text:s/>trends<text:s/>at<text:s/>a<text:s/>particularly<text:s/>turbulent<text:s/>time<text:s/>for<text:s/>international<text:s/>NGOs.<text:s/>The<text:s/>resulting<text:s/>dataset<text:s/>will<text:s/>include<text:s/>aggregate<text:s/>data<text:s/>on<text:s/>income<text:s/>sources<text:s/>and<text:s/>types,<text:s/>expenditure,<text:s/>assets<text:s/>and<text:s/>reserves,<text:s/>workforce<text:s/>and<text:s/>volunteers,<text:s/>a<text:s/>comparison<text:s/>with<text:s/>sector-level<text:s/>data<text:s/>on<text:s/>international<text:s/></text:span><text:span text:style-name="T376_2">organisations</text:span><text:span text:style-name="T376_3">,<text:s/>and<text:s/>data<text:s/>from<text:s/>360Giving<text:s/>publishers<text:s/>on<text:s/>grants<text:s/>made<text:s/>to<text:s/>these<text:s/></text:span><text:span text:style-name="T376_4">organisations</text:span><text:span text:style-name="T376_5">.<text:s/>Financial<text:s/>data<text:s/>will<text:s/>be<text:s/>available<text:s/>for<text:s/>a<text:s/></text:span><text:span text:style-name="T376_6">10<text:s/>to<text:s/>15<text:s/>year</text:span><text:span text:style-name="T376_7"><text:s/>period<text:s/>up<text:s/>to<text:s/>2023/24,<text:s/>and<text:s/>data<text:s/>tables<text:s/>will<text:s/>be<text:s/>broken<text:s/>down<text:s/>by<text:s/>Bond<text:s/>membership<text:s/>categories<text:s/>and<text:s/>income<text:s/>bands.<text:s/>A<text:s/>written<text:s/>report<text:s/>will<text:s/></text:span><text:span text:style-name="T376_8">summarise</text:span><text:span text:style-name="T376_9"><text:s/>the<text:s/>data<text:s/>alongside<text:s/>a<text:s/>methodology<text:s/>document.<text:s/>The<text:s/>report<text:s/>is<text:s/>expected<text:s/>to<text:s/>be<text:s/>published<text:s/>in<text:s/>May<text:s/>or<text:s/>June<text:s/>2026.</text:span></text:p>
      <text:p text:style-name="P377"><text:span text:style-name="T377_1">A<text:s/>member<text:s/>consultation<text:s/>process<text:s/>has<text:s/>also<text:s/>been<text:s/>undertaken,<text:s/>with<text:s/>11<text:s/>case<text:s/>studies<text:s/>commissioned<text:s/>to<text:s/>ensure<text:s/>the<text:s/>report<text:s/>reflects<text:s/>current<text:s/></text:span><text:span text:style-name="T377_2">organisational</text:span><text:span text:style-name="T377_3"><text:s/>realities<text:s/>and<text:s/>thinking<text:s/>across<text:s/>the<text:s/>INGO<text:s/>community,<text:s/>grounding<text:s/>the<text:s/>quantitative<text:s/>data<text:s/>analysis<text:s/>in<text:s/>qualitative<text:s/>member<text:s/>experience.</text:span></text:p>
      <text:p text:style-name="P378"><text:span text:style-name="T378_1">Describe<text:s/>any<text:s/>changes<text:s/>to<text:s/>this<text:s/>output<text:s/>during<text:s/>the<text:s/>past<text:s/>year,<text:s/>and<text:s/>any<text:s/>planned<text:s/>changes<text:s/></text:span><text:span text:style-name="T378_2">as<text:s/>a<text:s/>result<text:s/>of</text:span><text:span text:style-name="T378_3"><text:s/>this<text:s/>review.<text:s/></text:span></text:p>
      <text:p text:style-name="P379"><text:span text:style-name="T379_1">As<text:s/>in<text:s/>Year<text:s/>1,<text:s/>this<text:s/>output<text:s/>has<text:s/>continued<text:s/>to<text:s/>progress<text:s/>at<text:s/>a<text:s/>measured<text:s/>pace<text:s/>given<text:s/>the<text:s/>complexity<text:s/>and<text:s/>scale<text:s/>of<text:s/>the<text:s/>data<text:s/>work<text:s/>involved.<text:s/>The<text:s/>decision<text:s/>to<text:s/>commission<text:s/>11<text:s/>case<text:s/>studies<text:s/>alongside<text:s/>the<text:s/>quantitative<text:s/>analysis,<text:s/>and<text:s/>to<text:s/>introduce<text:s/>AI-assisted<text:s/>data<text:s/>scraping<text:s/>across<text:s/>900<text:s/>annual<text:s/>reports,<text:s/>reflects<text:s/>an<text:s/>expansion<text:s/>in<text:s/>the<text:s/>ambition<text:s/>and<text:s/>depth<text:s/>of<text:s/>the<text:s/>report<text:s/>relative<text:s/>to<text:s/>its<text:s/>original<text:s/>scope.<text:s/>The<text:s/>report<text:s/>publication<text:s/>timeline<text:s/>has<text:s/>moved<text:s/>to<text:s/>May/June<text:s/>2026,<text:s/>reflecting<text:s/>the<text:s/>time<text:s/>required<text:s/>to<text:s/>complete<text:s/>the<text:s/>analysis<text:s/>rigorously.<text:s/>No<text:s/>changes<text:s/>have<text:s/>been<text:s/>made<text:s/>to<text:s/>output<text:s/>indicators<text:s/>or<text:s/>targets.<text:s/>The<text:s/></text:span><text:span text:style-name="T379_2">methodology<text:s/>document<text:s/>being<text:s/>produced<text:s/>alongside<text:s/>the<text:s/>report<text:s/>will<text:s/>ensure<text:s/>transparency<text:s/>and<text:s/>replicability<text:s/>of<text:s/>the<text:s/>approach<text:s/>for<text:s/>future<text:s/>iterations.</text:span></text:p>
      <text:p text:style-name="P380"/>
      <text:p text:style-name="P381"><text:span text:style-name="T381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382"><text:span text:style-name="T382_1">Year<text:s/>1<text:s/>scored<text:s/>this<text:s/>output<text:s/></text:span><text:span text:style-name="T382_2">a<text:s/>B</text:span><text:span text:style-name="T382_3">,<text:s/>noting<text:s/>that<text:s/>the<text:s/>data<text:s/>project<text:s/>was<text:s/>in<text:s/>an<text:s/>experimental<text:s/>phase<text:s/>with<text:s/>publication<text:s/>delayed<text:s/>beyond<text:s/>the<text:s/>Year<text:s/>1<text:s/>review<text:s/>period.<text:s/>Year<text:s/>1<text:s/></text:span><text:span text:style-name="T382_4">recommended</text:span><text:span text:style-name="T382_5"><text:s/>maintaining<text:s/>momentum<text:s/>on<text:s/>the<text:s/>data<text:s/>project,<text:s/>ensuring<text:s/>clear<text:s/>timelines<text:s/>and<text:s/>that<text:s/>findings<text:s/>are<text:s/>actively<text:s/>disseminated<text:s/>and<text:s/>applied<text:s/>across<text:s/>the<text:s/>sector<text:s/>once<text:s/>published.<text:s/>Progress<text:s/>in<text:s/>Year<text:s/>2<text:s/>demonstrates<text:s/>that<text:s/>Bond<text:s/>has<text:s/>acted<text:s/>on<text:s/>this<text:s/>recommendation,<text:s/>with<text:s/>the<text:s/>analysis<text:s/>now<text:s/>commissioned,<text:s/>case<text:s/>studies<text:s/>underway,<text:s/>and<text:s/>a<text:s/>clear<text:s/>publication<text:s/>timeline<text:s/>of<text:s/>May/June<text:s/>2026<text:s/>established.<text:s/>The<text:s/>introduction<text:s/>of<text:s/>AI-assisted<text:s/>data<text:s/>scraping<text:s/>across<text:s/>900<text:s/>annual<text:s/>reports<text:s/>represents<text:s/>a<text:s/>significant<text:s/>methodological<text:s/>step<text:s/>forward<text:s/>that<text:s/>strengthens<text:s/>the<text:s/></text:span><text:span text:style-name="T382_6">rigour</text:span><text:span text:style-name="T382_7"><text:s/>and<text:s/>reach<text:s/>of<text:s/>the<text:s/>analysis.</text:span></text:p>
      <text:p text:style-name="P383"><text:span text:style-name="T383_1">A<text:s/>key<text:s/>lesson<text:s/>from<text:s/>Year<text:s/>2<text:s/>is<text:s/>that<text:s/></text:span><text:span text:style-name="T383_2">complex<text:s/>data<text:s/>and<text:s/>research<text:s/>projects<text:s/>of<text:s/>this<text:s/>nature<text:s/>require<text:s/>sustained<text:s/>investment<text:s/>and<text:s/>realistic<text:s/>timelines</text:span><text:span text:style-name="T383_3">,<text:s/>particularly<text:s/>when<text:s/>combining<text:s/>quantitative<text:s/>data<text:s/>analysis<text:s/>with<text:s/>qualitative<text:s/>case<text:s/>study<text:s/></text:span><text:span text:style-name="T383_4">work<text:s/>at</text:span><text:span text:style-name="T383_5"><text:s/>scale.<text:s/>The<text:s/>decision<text:s/>to<text:s/>commission<text:s/>external<text:s/>analysis<text:s/>and<text:s/>case<text:s/>studies<text:s/>has<text:s/>allowed<text:s/>Bond<text:s/>to<text:s/>maintain<text:s/>delivery<text:s/>momentum<text:s/>despite<text:s/>internal<text:s/>capacity<text:s/>pressures<text:s/>across<text:s/>the<text:s/>year.</text:span></text:p>
      <text:p text:style-name="P384"/>
      <text:p text:style-name="P385"><text:span text:style-name="T385_1">D:<text:s/>VALUE<text:s/>FOR<text:s/>MONEY<text:s/></text:span></text:p>
      <text:p text:style-name="P386"><text:span text:style-name="T386_1">Key<text:s/>cost<text:s/>drivers<text:s/>and<text:s/>performance<text:s/></text:span></text:p>
      <text:p text:style-name="P387"><text:span text:style-name="T387_1">The<text:s/>key<text:s/>cost<text:s/>drivers<text:s/>across<text:s/>all<text:s/>consortium<text:s/>partners<text:s/>are<text:s/>staff<text:s/>cost.<text:s/>In<text:s/>Year<text:s/>2<text:s/>of<text:s/>the<text:s/></text:span><text:span text:style-name="T387_2">programme</text:span><text:span text:style-name="T387_3">,<text:s/>staff<text:s/></text:span><text:span text:style-name="T387_4">cost</text:span><text:span text:style-name="T387_5"><text:s/>accounted<text:s/>for<text:s/></text:span><text:span text:style-name="T387_6">81</text:span><text:span text:style-name="T387_7">%</text:span><text:span text:style-name="T387_8"><text:s/>of<text:s/>the<text:s/>total<text:s/></text:span><text:span text:style-name="T387_9">programme</text:span><text:span text:style-name="T387_10"><text:s/>expenditure<text:s/>for<text:s/>the<text:s/>consortium,<text:s/>and<text:s/></text:span><text:span text:style-name="T387_11">81%</text:span><text:span text:style-name="T387_12"><text:s/>of<text:s/>Bond’s<text:s/>total<text:s/>expenditure.<text:s/>This<text:s/>%<text:s/>is<text:s/>slightly<text:s/>higher<text:s/>than<text:s/>the<text:s/>ratio<text:s/>approved<text:s/>in<text:s/>the<text:s/>Year<text:s/>2<text:s/></text:span><text:span text:style-name="T387_13">programme</text:span><text:span text:style-name="T387_14"><text:s/>budget<text:s/>for<text:s/>several<text:s/>reasons,<text:s/>as<text:s/>communicated<text:s/>through<text:s/>the<text:s/>quarterly<text:s/>reporting<text:s/>and<text:s/>re-forecasting<text:s/>process:<text:s/></text:span></text:p>
      <text:list text:style-name="LS6" xml:id="list4">
        <text:list-item>
          <text:p text:style-name="P388"><text:span text:style-name="T388_1">The<text:s/>consortium<text:s/>was<text:s/>able<text:s/>to<text:s/>deliver<text:s/>some<text:s/></text:span><text:span text:style-name="T388_2">outputs</text:span><text:span text:style-name="T388_3"><text:s/>in-house,<text:s/>rather<text:s/>than<text:s/>outsourcing<text:s/>these,<text:s/>contributing<text:s/>to<text:s/>value<text:s/>for<text:s/>money<text:s/>and<text:s/>driving<text:s/>UK<text:s/>Alliance<text:s/>capacity<text:s/>strengthening.<text:s/></text:span></text:p>
        </text:list-item>
        <text:list-item>
          <text:p text:style-name="P389"><text:span text:style-name="T389_1">The<text:s/>consortium<text:s/>was<text:s/>able<text:s/>to<text:s/>deliver<text:s/>some<text:s/>outputs<text:s/>at<text:s/>lower<text:s/></text:span><text:span text:style-name="T389_2">third-party<text:s/></text:span><text:span text:style-name="T389_3">cost<text:s/>than<text:s/>anticipated<text:s/>at<text:s/>budget<text:s/>setting<text:s/>time,<text:s/>reflective<text:s/>of<text:s/>a<text:s/>general<text:s/>drive<text:s/>to<text:s/>reduce<text:s/>third<text:s/>party<text:s/></text:span><text:span text:style-name="T389_4">spend</text:span><text:span text:style-name="T389_5"><text:s/>within<text:s/>a<text:s/>financially<text:s/>constrained<text:s/>period</text:span><text:span text:style-name="T389_6">.<text:s/></text:span></text:p>
        </text:list-item>
        <text:list-item>
          <text:p text:style-name="P390"><text:span text:style-name="T390_1">The<text:s/>SDG<text:s/>project<text:s/>indicator<text:s/>was<text:s/>subsumed<text:s/>into</text:span><text:span text:style-name="T390_2"><text:s/>the<text:s/>overall<text:s/>Bond<text:s/></text:span><text:span text:style-name="T390_3">logframe</text:span><text:span text:style-name="T390_4">,<text:s/></text:span><text:span text:style-name="T390_5">which<text:s/>reduced<text:s/>the<text:s/>activity<text:s/>budget<text:s/>and<text:s/>delivered<text:s/>efficiencies<text:s/>for<text:s/>the<text:s/>grant.<text:s/></text:span></text:p>
        </text:list-item>
      </text:list>
      <text:p text:style-name="P391"/>
      <text:p text:style-name="P392"><text:span text:style-name="T392_1">Overall<text:s/>performance<text:s/>against<text:s/>the<text:s/>approved<text:s/>budget<text:s/>was<text:s/>good:<text:s/>the<text:s/>consortium<text:s/>worked<text:s/>collaboratively<text:s/>to<text:s/>ensure<text:s/>there<text:s/>was<text:s/>no<text:s/>underspend<text:s/>against<text:s/>the<text:s/>approved<text:s/>Year<text:s/></text:span><text:span text:style-name="T392_2">2</text:span><text:span text:style-name="T392_3"><text:s/>budget<text:s/>and<text:s/>was</text:span><text:span text:style-name="T392_4"><text:s/></text:span><text:span text:style-name="T392_5">able<text:s/>to<text:s/>re-allocate<text:s/>projected<text:s/>underspends<text:s/>from<text:s/></text:span><text:span text:style-name="T392_6">one</text:span><text:span text:style-name="T392_7"><text:s/>consortium<text:s/>member<text:s/>effectively<text:s/>across<text:s/>the<text:s/>consortium<text:s/>in<text:s/>agreement<text:s/>with<text:s/>FCDO,<text:s/>furthering<text:s/>the<text:s/>objectives<text:s/>of<text:s/>the<text:s/>grant</text:span><text:span text:style-name="T392_8">.</text:span></text:p>
      <text:p text:style-name="P393"/>
      <text:p text:style-name="P394"><text:span text:style-name="T394_1">VfM<text:s/>performance<text:s/>compared<text:s/>to<text:s/>the<text:s/>original<text:s/>VfM<text:s/>proposition<text:s/>in<text:s/>the<text:s/>business<text:s/>case<text:s/></text:span></text:p>
      <text:p text:style-name="P395"><text:span text:style-name="T395_1">Economy:<text:s/></text:span><text:span text:style-name="T395_2">The<text:s/></text:span><text:span text:style-name="T395_3">programme</text:span><text:span text:style-name="T395_4"><text:s/>has<text:s/>been<text:s/>able<text:s/>to<text:s/>achieve<text:s/>significant<text:s/>value<text:s/>for<text:s/>money<text:s/>through<text:s/>economies<text:s/>of<text:s/>scale<text:s/>in<text:s/>three<text:s/>ways:<text:s/>(1)<text:s/>working<text:s/>as<text:s/>an<text:s/>existing<text:s/>alliance<text:s/>in<text:s/>the<text:s/>form<text:s/>of<text:s/>the<text:s/>UK<text:s/>Alliance;<text:s/>(2)<text:s/></text:span><text:span text:style-name="T395_5">utilising</text:span><text:span text:style-name="T395_6"><text:s/>existing<text:s/>systems<text:s/>(for<text:s/>example,<text:s/>the<text:s/>UK<text:s/>Alliance’s<text:s/>working<text:s/>group<text:s/>digital<text:s/>infrastructure)<text:s/>and<text:s/>ways<text:s/>of<text:s/>working<text:s/></text:span><text:span text:style-name="T395_7">(pro-bono<text:s/>venues<text:s/>and<text:s/>catering<text:s/>from<text:s/></text:span><text:span text:style-name="T395_8">UKA</text:span><text:span text:style-name="T395_9"><text:s/>members<text:s/>and<text:s/>corporate<text:s/>partners)<text:s/></text:span><text:span text:style-name="T395_10">and<text:s/>(3)<text:s/>engaging<text:s/>with<text:s/>existing<text:s/>CSO<text:s/>members.<text:s/>All<text:s/></text:span><text:span text:style-name="T395_11">these<text:s/>have</text:span><text:span text:style-name="T395_12"><text:s/>allowed<text:s/>the<text:s/></text:span><text:span text:style-name="T395_13">programme</text:span><text:span text:style-name="T395_14"><text:s/>to<text:s/>achieve<text:s/>lower<text:s/>costs.<text:s/>Alternative<text:s/>approaches<text:s/>to<text:s/>convening<text:s/>CSOs<text:s/>would<text:s/>likely<text:s/>result<text:s/>in<text:s/>higher<text:s/>costs,<text:s/>as<text:s/>new<text:s/>systems<text:s/>and<text:s/>processes<text:s/>would<text:s/>need<text:s/>to<text:s/>be<text:s/>set<text:s/>up<text:s/>first<text:s/>and<text:s/>a<text:s/>network<text:s/>of<text:s/>stakeholders<text:s/>would<text:s/>need<text:s/>to<text:s/>be<text:s/>identified</text:span></text:p>
      <text:p text:style-name="P396"/>
      <text:p text:style-name="P397"><text:span text:style-name="T397_1">Efficiency:<text:s/></text:span><text:span text:style-name="T397_2">The<text:s/>UK<text:s/>Alliance<text:s/>creates<text:s/>significant<text:s/></text:span><text:span text:style-name="T397_3">outputs</text:span><text:span text:style-name="T397_4"><text:s/>for<text:s/>CSO<text:s/>members<text:s/>and<text:s/>FCDO,<text:s/>considering<text:s/>the<text:s/>resource<text:s/>input.<text:s/>As<text:s/>a<text:s/>collective,<text:s/>the<text:s/>UK<text:s/>Alliance<text:s/>brings<text:s/>together<text:s/>over<text:s/>3,500<text:s/>members,<text:s/>including<text:s/>diverse<text:s/></text:span><text:span text:style-name="T397_5">organisations</text:span><text:span text:style-name="T397_6"><text:s/>of<text:s/>all<text:s/>sizes,<text:s/>reaching<text:s/>thousands<text:s/>of<text:s/>people<text:s/>across<text:s/>the<text:s/>UK<text:s/>and<text:s/>beyond.<text:s/>Working<text:s/>together<text:s/>as<text:s/>a<text:s/>collective<text:s/>as<text:s/>part<text:s/>of<text:s/>this<text:s/></text:span><text:span text:style-name="T397_7">programme</text:span><text:span text:style-name="T397_8">,<text:s/>the<text:s/>UK<text:s/>Alliance<text:s/></text:span><text:span text:style-name="T397_9">is<text:s/>able<text:s/>to</text:span><text:span text:style-name="T397_10"><text:s/>work<text:s/>efficiently<text:s/>by<text:s/>providing<text:s/></text:span><text:span text:style-name="T397_11">centralised</text:span><text:span text:style-name="T397_12"><text:s/>support<text:s/>and<text:s/></text:span><text:span text:style-name="T397_13">harmonise</text:span><text:span text:style-name="T397_14"><text:s/>efforts,<text:s/>rather<text:s/>than<text:s/>duplicating<text:s/>or<text:s/>working<text:s/>in<text:s/>parallel.<text:s/>This<text:s/>collaboration<text:s/>achieves<text:s/>greater<text:s/>impact<text:s/>on<text:s/>advocacy<text:s/>and<text:s/>shared<text:s/>learning,<text:s/>along<text:s/>with<text:s/>collective<text:s/></text:span><text:span text:style-name="T397_15">strategising</text:span><text:span text:style-name="T397_16"><text:s/>and<text:s/>problem<text:s/>solving,<text:s/>thus<text:s/></text:span><text:span text:style-name="T397_17">maximising</text:span><text:span text:style-name="T397_18"><text:s/>the<text:s/>collective<text:s/>impact.</text:span></text:p>
      <text:p text:style-name="P398"/>
      <text:p text:style-name="P399"><text:span text:style-name="T399_1">The<text:s/>independent<text:s/>MTR<text:s/>assessed<text:s/>the<text:s/></text:span><text:span text:style-name="T399_2">programme's</text:span><text:span text:style-name="T399_3"><text:s/>value<text:s/>for<text:s/>money<text:s/>as<text:s/>high,<text:s/>noting<text:s/>that<text:s/>the<text:s/>UKA<text:s/>and<text:s/>its<text:s/>partners<text:s/>are<text:s/>geared<text:s/>to<text:s/>support<text:s/>thousands<text:s/>of<text:s/>unpaid<text:s/>and<text:s/>low-paid<text:s/>development<text:s/></text:span><text:span text:style-name="T399_4">organisations</text:span><text:span text:style-name="T399_5"><text:s/>and<text:s/>workers;<text:s/>a<text:s/>reach<text:s/>that<text:s/>very<text:s/>few<text:s/>HMG-funded<text:s/></text:span><text:span text:style-name="T399_6">programmes</text:span><text:span text:style-name="T399_7"><text:s/>achieve<text:s/>at<text:s/>comparable<text:s/>cost.</text:span></text:p>
      <text:p text:style-name="P400"/>
      <text:p text:style-name="P401"><text:span text:style-name="T401_1">Effectiveness:<text:s/></text:span><text:span text:style-name="T401_2">The<text:s/>work<text:s/>of<text:s/>the<text:s/>UK<text:s/>Alliance<text:s/>is<text:s/>highly<text:s/>effective<text:s/>and<text:s/>ensures<text:s/>the<text:s/>support<text:s/>to<text:s/>CSOs<text:s/>is<text:s/>appropriate<text:s/>and<text:s/>responds<text:s/>to<text:s/>demand<text:s/>from<text:s/>members<text:s/>and<text:s/>FCDO.<text:s/>By<text:s/>providing<text:s/>a<text:s/>platform<text:s/>for<text:s/>dialogue<text:s/>between<text:s/>our<text:s/>members<text:s/>and<text:s/>allies,<text:s/>the<text:s/>UK<text:s/>Alliance<text:s/>collates<text:s/>and<text:s/>disseminates<text:s/>data,<text:s/></text:span><text:span text:style-name="T401_3">evidences</text:span><text:span text:style-name="T401_4"><text:s/>opinions<text:s/>on<text:s/>mutual<text:s/>areas<text:s/>of<text:s/>interest,<text:s/>providing<text:s/>coordination<text:s/>and<text:s/>support<text:s/>with<text:s/>insight<text:s/>into<text:s/>the<text:s/>needs<text:s/>of<text:s/>members.<text:s/>In<text:s/>addition,<text:s/>CSO<text:s/>themselves<text:s/>benefit<text:s/>from<text:s/>technical<text:s/>expertise<text:s/>beyond<text:s/>their<text:s/>own<text:s/></text:span><text:span text:style-name="T401_5">organisations</text:span><text:span text:style-name="T401_6">,<text:s/>as<text:s/>well<text:s/>as<text:s/>a<text:s/></text:span><text:span text:style-name="T401_7">centralised</text:span><text:span text:style-name="T401_8"><text:s/>engagement<text:s/>channel<text:s/>with<text:s/>key<text:s/>stakeholders.<text:s/>This<text:s/>does<text:s/>not<text:s/>only<text:s/>improve<text:s/>knowledge<text:s/>and<text:s/>skills<text:s/>but<text:s/>also<text:s/>ensures<text:s/>effective<text:s/>ways<text:s/>of<text:s/>working<text:s/>for<text:s/>CSOs<text:s/>in<text:s/>their<text:s/>own<text:s/></text:span><text:span text:style-name="T401_9">organisations</text:span><text:span text:style-name="T401_10">.<text:s/></text:span><text:span text:style-name="T401_11"><text:s/></text:span></text:p>
      <text:p text:style-name="P402"/>
      <text:p text:style-name="P403"><text:span text:style-name="T403_1">Equity</text:span><text:span text:style-name="T403_2">:</text:span><text:span text:style-name="T403_3"><text:s/></text:span><text:span text:style-name="T403_4">The<text:s/>UK<text:s/>Alliance<text:s/>attracts<text:s/></text:span><text:span text:style-name="T403_5">organisations</text:span><text:span text:style-name="T403_6"><text:s/>from<text:s/>across<text:s/>the<text:s/>UK<text:s/>CSO<text:s/>sector,<text:s/>including<text:s/>diverse<text:s/></text:span><text:span text:style-name="T403_7">organisations</text:span><text:span text:style-name="T403_8"><text:s/>of<text:s/>all<text:s/>sizes,<text:s/>ranging<text:s/>from<text:s/>supporting<text:s/>the<text:s/>work<text:s/>of<text:s/>multiple<text:s/>small<text:s/></text:span><text:span text:style-name="T403_9">organisations</text:span><text:span text:style-name="T403_10">,<text:s/>along<text:s/>with<text:s/>facilitating<text:s/>collaboration<text:s/>and<text:s/>peer<text:s/>learning<text:s/>amongst<text:s/>larger<text:s/>NGOs,<text:s/>also<text:s/></text:span><text:span text:style-name="T403_11">recognising</text:span><text:span text:style-name="T403_12"><text:s/>the<text:s/>important<text:s/>contribution<text:s/>that<text:s/>small<text:s/>and<text:s/>micro-</text:span><text:span text:style-name="T403_13">organisations</text:span><text:span text:style-name="T403_14"><text:s/>make<text:s/>to<text:s/>a<text:s/>strong<text:s/>civil<text:s/>society.<text:s/>As<text:s/>well<text:s/>as<text:s/>providing<text:s/>an<text:s/>inclusive<text:s/>platform<text:s/>for<text:s/>learning<text:s/>for<text:s/>all<text:s/>sizes<text:s/>of<text:s/></text:span><text:span text:style-name="T403_15">organisations</text:span><text:span text:style-name="T403_16">,<text:s/>the<text:s/></text:span><text:span text:style-name="T403_17">programme</text:span><text:span text:style-name="T403_18"><text:s/>also<text:s/>works<text:s/>to<text:s/>improve<text:s/>knowledge<text:s/>sharing<text:s/>and<text:s/>awareness<text:s/>generation<text:s/>for<text:s/>CSOs,<text:s/>on<text:s/>the<text:s/>themes<text:s/>of<text:s/>localization,<text:s/>anti-racism,<text:s/>and<text:s/></text:span><text:span text:style-name="T403_19">decolonisation</text:span><text:span text:style-name="T403_20">,<text:s/>fostering<text:s/>greater<text:s/>equity<text:s/>for<text:s/>the<text:s/></text:span><text:span text:style-name="T403_21">sector<text:s/>as<text:s/>a<text:s/>whole</text:span><text:span text:style-name="T403_22">.<text:s/></text:span><text:span text:style-name="T403_23"><text:line-break/></text:span></text:p>
      <text:p text:style-name="P404"/>
      <text:p text:style-name="P405"><text:span text:style-name="T405_1">Assessment<text:s/>of<text:s/>whether<text:s/>the<text:s/></text:span><text:span text:style-name="T405_2">programme</text:span><text:span text:style-name="T405_3"><text:s/>continues<text:s/>to<text:s/>represent<text:s/>value<text:s/>for<text:s/>money</text:span></text:p>
      <text:p text:style-name="P406"><text:span text:style-name="T406_1">Based<text:s/>on<text:s/>the<text:s/>overall<text:s/>financial<text:s/>performance</text:span><text:span text:style-name="T406_2">,<text:s/>analysis<text:s/>of<text:s/>outcome<text:s/>and<text:s/>output<text:s/>achievements,<text:s/>theory<text:s/>of<text:s/>change</text:span><text:span text:style-name="T406_3"><text:s/>and<text:s/>value<text:s/>for<text:s/>money<text:s/>assessment<text:s/>as<text:s/>outlined<text:s/>above,<text:s/>the<text:s/></text:span><text:span text:style-name="T406_4">programme</text:span><text:span text:style-name="T406_5"><text:s/>continues<text:s/>t</text:span><text:span text:style-name="T406_6">o<text:s/>provide<text:s/>excellent<text:s/>value<text:s/>for<text:s/>money.<text:s/></text:span><text:span text:style-name="T406_7">By<text:s/>focusing<text:s/>on<text:s/>delivering<text:s/>our<text:s/>core<text:s/>activities,<text:s/>we<text:s/>are<text:s/>using<text:s/>experience<text:s/>and<text:s/>expertise<text:s/>where<text:s/>we<text:s/>can<text:s/>best<text:s/>deliver<text:s/>results,<text:s/>and<text:s/>we<text:s/>are<text:s/>reducing<text:s/>the<text:s/>need<text:s/>to<text:s/>develop<text:s/>new<text:s/>processes<text:s/>and<text:s/>are<text:s/>therefore<text:s/>able<text:s/>to<text:s/>keep<text:s/>costs<text:s/>to<text:s/>a<text:s/>minimum.</text:span><text:span text:style-name="T406_8"><text:s/>For<text:s/>example,<text:s/>Bond<text:s/>and<text:s/>the<text:s/>UK<text:s/>Alliance<text:s/>have<text:s/>built<text:s/>on<text:s/>our<text:s/>experience<text:s/>of<text:s/>working<text:s/>together<text:s/>to<text:s/>establish<text:s/>an<text:s/>efficient<text:s/>reporting<text:s/>cycle,<text:s/>without<text:s/>having<text:s/>to<text:s/>develop</text:span><text:span text:style-name="T406_9"><text:s/>it<text:s/>from<text:s/>the<text:s/>beginning</text:span><text:span text:style-name="T406_10">,<text:s/>saving<text:s/></text:span><text:span text:style-name="T406_11">time,</text:span><text:span text:style-name="T406_12"><text:s/>resources<text:s/>in<text:s/>the<text:s/>process<text:s/>and<text:s/>are<text:s/>often<text:s/>able<text:s/>to<text:s/>procure<text:s/>venues<text:s/>for<text:s/>free<text:s/>as<text:s/>part<text:s/>of<text:s/>our<text:s/>existing<text:s/>partnerships.</text:span><text:span text:style-name="T406_13"><text:s/></text:span></text:p>
      <text:p text:style-name="P407"><text:span text:style-name="T407_1">This<text:s/>assessment<text:s/>is<text:s/>independently<text:s/>supported<text:s/>by<text:s/>the<text:s/>Mid-Term<text:s/>Review<text:s/>conducted<text:s/>in<text:s/>Year<text:s/>2,<text:s/>which<text:s/>confirmed<text:s/>that<text:s/>the<text:s/></text:span><text:span text:style-name="T407_2">programme's</text:span><text:span text:style-name="T407_3"><text:s/></text:span><text:span text:style-name="T407_4">VfM</text:span><text:span text:style-name="T407_5"><text:s/>is<text:s/>high<text:s/>and<text:s/>that<text:s/>the<text:s/>rationale<text:s/>for<text:s/>continued<text:s/>investment<text:s/>remains<text:s/>strong.<text:s/>The<text:s/>MTR<text:s/>noted<text:s/>that<text:s/>the<text:s/>changed<text:s/>aid<text:s/>landscape<text:s/>has<text:s/>increased<text:s/>rather<text:s/>than<text:s/>diminished<text:s/>the<text:s/></text:span><text:span text:style-name="T407_6">programme's</text:span><text:span text:style-name="T407_7"><text:s/>relevance,<text:s/>and<text:s/>that<text:s/>the<text:s/>UKA<text:s/>provides<text:s/>FCDO<text:s/>with<text:s/>a<text:s/>vital<text:s/>window<text:s/>into<text:s/>the<text:s/>needs<text:s/>of<text:s/>grassroots<text:s/>UK<text:s/>civil<text:s/>society<text:s/>at<text:s/>a<text:s/>time<text:s/>when<text:s/>that<text:s/>intelligence<text:s/>is<text:s/>more<text:s/>valuable<text:s/>than<text:s/>ever.</text:span></text:p>
      <text:p text:style-name="P408"/>
      <text:p text:style-name="P409"><text:span text:style-name="T409_1">E:<text:s/>RISK<text:s/></text:span></text:p>
      <text:p text:style-name="P410"/>
      <text:p text:style-name="P411"><text:span text:style-name="T411_1">Overview<text:s/>of<text:s/>risk<text:s/>management<text:s/></text:span></text:p>
      <text:p text:style-name="P412"/>
      <text:p text:style-name="P413"><text:span text:style-name="T413_1">Overall<text:s/>risk<text:s/>framework:</text:span></text:p>
      <text:p text:style-name="P414"><text:span text:style-name="T414_1">The<text:s/>overall<text:s/>risk<text:s/>management<text:s/>approach<text:s/>for<text:s/>the<text:s/></text:span><text:span text:style-name="T414_2">programme</text:span><text:span text:style-name="T414_3"><text:s/>is<text:s/>twofold:<text:s/>(1)<text:s/>using<text:s/>Bond’s<text:s/></text:span><text:span text:style-name="T414_4">organisational</text:span><text:span text:style-name="T414_5"><text:s/>risk<text:s/>register<text:s/>as<text:s/>basis<text:s/>to<text:s/>identify<text:s/>project<text:s/>specific<text:s/>risks<text:s/>and<text:s/>report<text:s/>on<text:s/>these<text:s/>risks<text:s/>as<text:s/>part<text:s/>of<text:s/>our<text:s/>quarterly<text:s/>narrative<text:s/>reporting.<text:s/>This<text:s/>ensures<text:s/>key<text:s/>project<text:s/>risks<text:s/>are<text:s/>regularly<text:s/>reviewed<text:s/>at<text:s/>Bond’s<text:s/>Senior<text:s/>Management<text:s/>and<text:s/>Board<text:s/>levels,<text:s/>using<text:s/>established<text:s/>governance<text:s/>processes<text:s/>to<text:s/>effectively<text:s/>manage<text:s/>ongoing<text:s/>risks.<text:s/>Bond’s<text:s/></text:span><text:span text:style-name="T414_6">organisational</text:span><text:span text:style-name="T414_7"><text:s/>risk<text:s/>register<text:s/>is<text:s/>reviewed<text:s/>on<text:s/>a<text:s/>quarterly<text:s/>basis,<text:s/>including<text:s/>a<text:s/>review<text:s/>of<text:s/>risk<text:s/>scores<text:s/>and<text:s/>ensuring<text:s/>mitigations<text:s/>that<text:s/>have<text:s/>been<text:s/>identified<text:s/>are<text:s/>implemented<text:s/>and<text:s/>remain<text:s/>effective;<text:s/>and<text:s/>(2)<text:s/>UK<text:s/>Alliance<text:s/>members<text:s/>report<text:s/>to<text:s/>Bond<text:s/>as<text:s/>part<text:s/>of<text:s/>their<text:s/>quarterly<text:s/>reporting<text:s/>on<text:s/>any<text:s/>project<text:s/>regarding<text:s/></text:span><text:span text:style-name="T414_8">organisational</text:span><text:span text:style-name="T414_9"><text:s/>risks,<text:s/>and<text:s/>mitigations<text:s/>put<text:s/>in<text:s/>place.<text:s text:c="2"/></text:span></text:p>
      <text:p text:style-name="P415"/>
      <text:p text:style-name="P416"><text:span text:style-name="T416_1">Current<text:s/>risk<text:s/>(</text:span><text:span text:style-name="T416_2">extracts,</text:span><text:span text:style-name="T416_3"><text:s/></text:span><text:span text:style-name="T416_4">requiring<text:s/></text:span><text:span text:style-name="T416_5">particular<text:s/>attention)</text:span></text:p>
      <text:p text:style-name="P417"><text:span text:style-name="T417_1">Financial:</text:span></text:p>
      <text:p text:style-name="P418"/>
      <text:p text:style-name="P419"><text:span text:style-name="T419_1">Risk:<text:s/></text:span><text:span text:style-name="T419_2">ODA<text:s/>cuts<text:s/></text:span><text:span text:style-name="T419_3">including<text:s/></text:span><text:span text:style-name="T419_4">US</text:span><text:span text:style-name="T419_5"><text:s/>and<text:s/></text:span><text:span text:style-name="T419_6">UK</text:span><text:span text:style-name="T419_7">:<text:s/></text:span></text:p>
      <text:list text:style-name="LS5" xml:id="list7">
        <text:list-item>
          <text:p text:style-name="P420"><text:span text:style-name="T420_1">USAID</text:span><text:span text:style-name="T420_2"><text:s/>and<text:s/>other<text:s/>ODA</text:span><text:span text:style-name="T420_3"><text:s/>funding<text:s/>cuts<text:s/>could<text:s/>lead<text:s/>to<text:s/>affected<text:s/>Bond<text:s/>members<text:s/>not<text:s/>renewing<text:s/>their<text:s/>Bond<text:s/>membership,<text:s/>reducing<text:s/>Bond’s<text:s/>overall<text:s/>income.</text:span></text:p>
        </text:list-item>
        <text:list-item>
          <text:p text:style-name="P421"><text:span text:style-name="T421_1">USAID<text:s/>funding<text:s/>cuts<text:s/>and<text:s/>potential<text:s/>UK<text:s/>Aid<text:s/>reductions<text:s/>could<text:s/>lead<text:s/>to<text:s/>reduced<text:s/>membership<text:s/>income<text:s/>from<text:s/>affected<text:s/>members,<text:s/>reducing<text:s/>Bond’s<text:s/>overall<text:s/>income.<text:s/></text:span></text:p>
        </text:list-item>
        <text:list-item>
          <text:p text:style-name="P422"><text:span text:style-name="T422_1">Potential<text:s/>UK<text:s/>Aid<text:s/>reductions<text:s/>could<text:s/>lead<text:s/>to<text:s/>a<text:s/>reduction<text:s/>in<text:s/>Bond’s<text:s/>income.<text:s/></text:span></text:p>
        </text:list-item>
      </text:list>
      <text:p text:style-name="P423"><text:span text:style-name="T423_1">Risk<text:s/>level:<text:s/>moderate<text:s/>to<text:s/>high</text:span></text:p>
      <text:p text:style-name="P424"><text:span text:style-name="T424_1">Risk<text:s/>mitigation:<text:s/>(a)<text:s/>Bond<text:s/>has<text:s/></text:span><text:span text:style-name="T424_2">adapted<text:s/>its<text:s/>operating<text:s/>model<text:s/>and<text:s/>reduced<text:s/>the<text:s/>core<text:s/>cost<text:s/>base,<text:s/>(b)<text:s/>Bond<text:s/>is<text:s/>diversifying<text:s/>funding<text:s/>streams</text:span><text:span text:style-name="T424_3">,<text:s/>(b)<text:s/>Bond<text:s/>has<text:s/>sufficient<text:s/>reserves,<text:s/>in<text:s/>line<text:s/>with<text:s/>its<text:s/>policy<text:s/>and<text:s/>(c)<text:s/>that<text:s/>we<text:s/>have<text:s/>good<text:s/>cashflow<text:s/>with<text:s/>positive<text:s/>cashflow<text:s/>projections.</text:span></text:p>
      <text:p text:style-name="P425"/>
      <text:p text:style-name="P426"><text:span text:style-name="T426_1">Reputational:</text:span></text:p>
      <text:p text:style-name="P427"/>
      <text:p text:style-name="P428"><text:span text:style-name="T428_1">Risk:<text:s/>Media<text:s/>stories<text:s/>about<text:s/>Bond,<text:s/>and/or<text:s/>a<text:s/>partner<text:s/>organisation<text:s/>leads<text:s/>to<text:s/>reputational<text:s/>damage<text:s/>for<text:s/>Bond<text:s/>and/or<text:s/>UK<text:s/>INGO<text:s/>sector.</text:span></text:p>
      <text:p text:style-name="P429"><text:span text:style-name="T429_1">Risk<text:s/>level:<text:s/>low<text:s/>to<text:s/>moderate.</text:span></text:p>
      <text:p text:style-name="P430"><text:span text:style-name="T430_1">Risk<text:s/>mitigation:<text:s/>(a)<text:s/>Increased<text:s/>media<text:s/>monitoring<text:s/>to<text:s/>understand<text:s/>risks;<text:s/>(b)<text:s/>Preparation<text:s/>of<text:s/>reactive<text:s/>media<text:s/>lines<text:s/>for<text:s/>Bond;<text:s/>(c)<text:s/>Consideration<text:s/>of<text:s/>proactive<text:s/>media<text:s/>line,<text:s/>if<text:s/>appropriate;<text:s/>(d)<text:s/>Collaboration<text:s/>with<text:s/>partner<text:s/>organisations<text:s/>to<text:s/>align<text:s/>media<text:s/>lines</text:span></text:p>
      <text:p text:style-name="P431"/>
      <text:p text:style-name="P432"><text:span text:style-name="T432_1">Due<text:s/>diligence<text:s/>and<text:s/></text:span><text:span text:style-name="T432_2">partners</text:span></text:p>
      <text:p text:style-name="P433"/>
      <text:p text:style-name="P434"><text:span text:style-name="T434_1">Bond<text:s/>conducted<text:s/>due<text:s/>diligence<text:s/>on<text:s/>UK<text:s/>Alliance<text:s/>partners<text:s/>and<text:s/>completed<text:s/>sub-granting<text:s/>processes<text:s/>in<text:s/>Quarter<text:s/>2<text:s/>of<text:s/>Year<text:s/>1.<text:s/>The<text:s/>process<text:s/>fed<text:s/>into<text:s/>the<text:s/>overall<text:s/>risk<text:s/>management<text:s/>approach<text:s/>as<text:s/>outlined<text:s/>above,<text:s/>and<text:s/>Bond<text:s/>continues<text:s/>to<text:s/>review<text:s/>risks<text:s/>identified<text:s/>within<text:s/>the<text:s/>due<text:s/>diligence<text:s/>assessments<text:s/>on<text:s/>a<text:s/>regular<text:s/>basis.<text:s/></text:span><text:span text:style-name="T434_2"><text:s/></text:span></text:p>
      <text:p text:style-name="P435"/>
      <text:p text:style-name="P436"/>
      <text:p text:style-name="P437"><text:span text:style-name="T437_1">F:<text:s/>PROGRAMME<text:s/>MANAGEMENT:<text:s/>DELIVERY,<text:s/>COMMERCIAL<text:s/>&amp;<text:s/>FINANCIAL<text:s/>PERFORMANCE<text:s/></text:span></text:p>
      <text:p text:style-name="P438"><text:span text:style-name="T438_1">Overall<text:s/></text:span><text:span text:style-name="T438_2">programme</text:span><text:span text:style-name="T438_3"><text:s/>management</text:span></text:p>
      <text:p text:style-name="P439"/>
      <text:p text:style-name="P440"><text:span text:style-name="T440_1">Financial<text:s/>performance</text:span></text:p>
      <text:p text:style-name="P441"/>
      <text:p text:style-name="P442"><text:span text:style-name="T442_1">In<text:s/>discussions<text:s/>with<text:s/>FCDO<text:s/>team,<text:s/>we<text:s/>have<text:s/>made<text:s/></text:span><text:span text:style-name="T442_2">a<text:s/>number<text:s/>of</text:span><text:span text:style-name="T442_3"><text:s/>budget<text:s/>reallocations<text:s/>throughout<text:s/>the<text:s/>year.<text:s/>These<text:s/>primarily<text:s/></text:span><text:span text:style-name="T442_4">recognise</text:span><text:span text:style-name="T442_5"><text:s/>the<text:s/>extent<text:s/>to<text:s/>which<text:s/>delivery<text:s/>against<text:s/>the<text:s/>log<text:s/>frame<text:s/>has<text:s/>been<text:s/>possible<text:s/>through<text:s/>existing<text:s/>staff<text:s/>base<text:s/>and<text:s/>brokering<text:s/>of<text:s/>free<text:s/>event<text:s/>space<text:s/>from<text:s/>partners,<text:s/>with<text:s/>reduced<text:s/></text:span><text:span text:style-name="T442_6">spend</text:span><text:span text:style-name="T442_7"><text:s/>on<text:s/>consultancy<text:s/>and<text:s/>third-party<text:s/>costs</text:span><text:span text:style-name="T442_8"><text:s/>offsetting<text:s/>increased<text:s/>allocation<text:s/>to<text:s/>staff<text:s/>costs</text:span><text:span text:style-name="T442_9">.<text:s/>There<text:s/>ha</text:span><text:span text:style-name="T442_10">ve</text:span><text:span text:style-name="T442_11"><text:s/>also<text:s/>been<text:s/>some<text:s/>changes<text:s/>in<text:s/>delivery<text:s/>timeframes<text:s/>due<text:s/>to<text:s/></text:span><text:span text:style-name="T442_12">capacity,<text:s/>with<text:s/>more<text:s/>of<text:s/>the<text:s/>activity<text:s/>costs<text:s/></text:span><text:span text:style-name="T442_13">weighted</text:span><text:span text:style-name="T442_14"><text:s/>in<text:s/>Q4<text:s/></text:span><text:span text:style-name="T442_15">than<text:s/>originally<text:s/>planned<text:s/></text:span><text:span text:style-name="T442_16">(</text:span><text:span text:style-name="T442_17">eg<text:s/>data<text:s/>project</text:span><text:span text:style-name="T442_18">,<text:s/></text:span><text:span text:style-name="T442_19">CEO<text:s/>Forum<text:s/>and<text:s/>Future<text:s/>of<text:s/>the<text:s/>INGO</text:span><text:span text:style-name="T442_20"><text:s/>event</text:span><text:span text:style-name="T442_21">).<text:s/></text:span><text:span text:style-name="T442_22">A<text:s/>corresponding<text:s/></text:span><text:span text:style-name="T442_23">reallocation<text:s/>of<text:s/>budget<text:s/>to<text:s/>staff<text:s/>costs<text:s/>has<text:s/>been<text:s/>agreed<text:s/>through<text:s/>in-year<text:s/>reporting<text:s/>process,<text:s/>resulting<text:s/>in</text:span><text:span text:style-name="T442_24"><text:s/>a<text:s/>reallocation<text:s/>from<text:s/>activity<text:s/>to<text:s/>salary<text:s/>costs<text:s/>of<text:s/>£</text:span><text:span text:style-name="T442_25">62k</text:span><text:span text:style-name="T442_26"><text:s/>for<text:s/>the<text:s/>year<text:s/>against<text:s/>original<text:s/>budget,<text:s/>representing<text:s/></text:span><text:span text:style-name="T442_27">6</text:span><text:span text:style-name="T442_28">%<text:s/>of<text:s/>total<text:s/>grant<text:s/>value.<text:s/></text:span><text:span text:style-name="T442_29">A<text:s/>small<text:s/>underspend<text:s/></text:span><text:span text:style-name="T442_30">in</text:span><text:span text:style-name="T442_31"><text:s/>one<text:s/>of<text:s/>the<text:s/>UKA<text:s/>partners<text:s/></text:span><text:span text:style-name="T442_32">(CADA,<text:s/>£1,471)<text:s/></text:span><text:span text:style-name="T442_33">was<text:s/>reallocated<text:s/>in<text:s/>agreement<text:s/>with<text:s/>all<text:s/>partners.<text:s/>Together<text:s/>these<text:s/>steps<text:s/>have<text:s/>resulted<text:s/>in<text:s/>the<text:s/>Year<text:s/>2<text:s/>budget<text:s/>being<text:s/>spent<text:s/>in<text:s/>full.<text:s/></text:span><text:span text:style-name="T442_34"><text:s text:c="3"/></text:span></text:p>
      <text:p text:style-name="P443"><text:span text:style-name="T443_1">G:<text:s/>MONITORING,<text:s/>EVIDENCE<text:s/>AND<text:s/>LEARNING</text:span><text:span text:style-name="T443_2"><text:s/></text:span></text:p>
      <text:p text:style-name="P444"><text:span text:style-name="T444_1">Monitoring<text:s/>and<text:s/>Evaluation<text:s/></text:span></text:p>
      <text:p text:style-name="P445"><text:span text:style-name="T445_1">The<text:s/></text:span><text:span text:style-name="T445_2">programme's</text:span><text:span text:style-name="T445_3"><text:s/>performance<text:s/>in<text:s/>Year<text:s/>2<text:s/>has<text:s/>been<text:s/>tracked<text:s/>through<text:s/>the<text:s/>governance<text:s/>and<text:s/>management<text:s/>system<text:s/>established<text:s/>in<text:s/>Year<text:s/>1,<text:s/>which<text:s/>continued<text:s/>to<text:s/>provide<text:s/>a<text:s/>structured<text:s/>framework<text:s/>for<text:s/>monitoring<text:s/>progress,<text:s/>managing<text:s/>risks<text:s/>and<text:s/>ensuring<text:s/>alignment<text:s/>across<text:s/>UKA<text:s/>partners.</text:span><text:span text:style-name="T445_4"><text:s/>A<text:s/>change<text:s/>log<text:s/>was<text:s/>submitted<text:s/>to<text:s/>FCDO<text:s/>at<text:s/>the<text:s/>start<text:s/>of<text:s/>Year<text:s/>2,<text:s/>documenting<text:s/>amendments<text:s/>to<text:s/>the<text:s/></text:span><text:span text:style-name="T445_5">programme's</text:span><text:span text:style-name="T445_6"><text:s/></text:span><text:span text:style-name="T445_7">workplan<text:s/>and<text:s/></text:span><text:span text:style-name="T445_8">logframe</text:span><text:span text:style-name="T445_9"><text:s/>from<text:s/>Year<text:s/>1<text:s/>and<text:s/>ensuring<text:s/>full<text:s/>transparency<text:s/>on<text:s/>adaptations<text:s/>made<text:s/>as<text:s/>the<text:s/></text:span><text:span text:style-name="T445_10">programme</text:span><text:span text:style-name="T445_11"><text:s/>moved<text:s/>into<text:s/>its<text:s/>second<text:s/>year.</text:span><text:span text:style-name="T445_12"><text:s/>Monthly<text:s/>meetings<text:s/>with<text:s/>consortium<text:s/>leads<text:s/>were<text:s/>held<text:s/>throughout<text:s/>the<text:s/>year,<text:s/>providing<text:s/>regular<text:s/>touchpoints<text:s/>for<text:s/>progress<text:s/>updates,<text:s/>risk<text:s/>identification<text:s/>and<text:s/>collaboration<text:s/>planning.<text:s/>These<text:s/>meetings<text:s/>have<text:s/>been<text:s/>central<text:s/>to<text:s/>maintaining<text:s/>alignment<text:s/>across<text:s/>the<text:s/>partnership<text:s/>and<text:s/>ensuring<text:s/>that<text:s/>individual<text:s/>partner<text:s/>activities<text:s/>are<text:s/>contributing<text:s/>effectively<text:s/>to<text:s/>shared<text:s/></text:span><text:span text:style-name="T445_13">programme</text:span><text:span text:style-name="T445_14"><text:s/>outputs<text:s/>and<text:s/>outcomes.</text:span></text:p>
      <text:p text:style-name="P446"><text:span text:style-name="T446_1">Two<text:s/>in-person<text:s/>strategic<text:s/>meetings<text:s/>were<text:s/>held<text:s/>with<text:s/>UKA<text:s/>partner<text:s/>leads<text:s/>during<text:s/>Year<text:s/>2,<text:s/>providing<text:s/>dedicated<text:s/>spaces<text:s/>for<text:s/>deeper<text:s/>reflection,<text:s/>cross-network<text:s/>learning<text:s/>and<text:s/>strategic<text:s/>planning.<text:s/>One<text:s/>of<text:s/>these<text:s/>meetings<text:s/>was<text:s/>attended<text:s/>by<text:s/></text:span><text:span text:style-name="T446_2">Ben<text:s/></text:span><text:span text:style-name="T446_3">Latto<text:s/></text:span><text:span text:style-name="T446_4">,</text:span><text:span text:style-name="T446_5"><text:s/>Deputy<text:s/>Director,<text:s/>Civil<text:s/>Society<text:s/>&amp;<text:s/>Civic<text:s/>Space<text:s/>at<text:s/>the<text:s/>FCDO</text:span><text:span text:style-name="T446_6">,<text:s/>whose<text:s/>participation<text:s/>underscored<text:s/>the<text:s/>importance<text:s/>FCDO<text:s/>places<text:s/>on<text:s/>the<text:s/>UKA's<text:s/>work<text:s/>and<text:s/>provided<text:s/>a<text:s/>valuable<text:s/>opportunity<text:s/>for<text:s/>direct<text:s/>dialogue<text:s/>between<text:s/>the<text:s/>partnership<text:s/>and<text:s/>the<text:s/>donor<text:s/>at<text:s/>a<text:s/>critical<text:s/>moment<text:s/>for<text:s/>the<text:s/>sector.</text:span></text:p>
      <text:p text:style-name="P447"><text:span text:style-name="T447_1">A<text:s/>significant<text:s/>milestone<text:s/>in<text:s/>Year<text:s/>2<text:s/>was<text:s/>the<text:s/>completion<text:s/>of<text:s/>an<text:s/>independent<text:s/>Mid-Term<text:s/>Review,<text:s/>commissioned<text:s/>to<text:s/>provide<text:s/>an<text:s/>objective<text:s/>assessment<text:s/>of<text:s/>the<text:s/></text:span><text:span text:style-name="T447_2">programme's</text:span><text:span text:style-name="T447_3"><text:s/>performance,<text:s/>relevance<text:s/>and<text:s/>value<text:s/>for<text:s/>money<text:s/>at<text:s/>the<text:s/>midpoint<text:s/>of<text:s/>the<text:s/>three-year<text:s/>grant.<text:s/>The<text:s/>MTR<text:s/>reviewed<text:s/>performance<text:s/>against<text:s/>the<text:s/></text:span><text:span text:style-name="T447_4">logframe</text:span><text:span text:style-name="T447_5"><text:s/>across<text:s/>all<text:s/>partners,<text:s/>assessed<text:s/>the<text:s/></text:span><text:span text:style-name="T447_6">programme's</text:span><text:span text:style-name="T447_7"><text:s/>Theory<text:s/>of<text:s/>Change,<text:s/>and<text:s/>provided<text:s/>recommendations<text:s/>for<text:s/>the<text:s/>remainder<text:s/>of<text:s/>the<text:s/></text:span><text:span text:style-name="T447_8">programme</text:span><text:span text:style-name="T447_9">.<text:s/>Its<text:s/>findings<text:s/>—<text:s/>that<text:s/>over<text:s/>90%<text:s/>of<text:s/></text:span><text:span text:style-name="T447_10">logframe</text:span><text:span text:style-name="T447_11"><text:s/>indicators<text:s/>are<text:s/>on<text:s/>track,<text:s/>that<text:s/>the<text:s/></text:span><text:span text:style-name="T447_12">programme's</text:span><text:span text:style-name="T447_13"><text:s/>rationale<text:s/>has<text:s/>strengthened<text:s/>in<text:s/>the<text:s/>changed<text:s/>aid<text:s/>landscape,<text:s/>and<text:s/>that<text:s/>VfM<text:s/>is<text:s/>high<text:s/>—<text:s/>have<text:s/>provided<text:s/>important<text:s/>independent<text:s/>validation<text:s/>of<text:s/>the<text:s/></text:span><text:span text:style-name="T447_14">programme's</text:span><text:span text:style-name="T447_15"><text:s/>approach<text:s/>and<text:s/>have<text:s/>directly<text:s/>informed<text:s/>planning<text:s/>for<text:s/>Year<text:s/>3.<text:s/></text:span><text:span text:style-name="T447_16">The<text:s/>MTR's</text:span><text:span text:style-name="T447_17"><text:s/>recommendation<text:s/>to<text:s/>streamline<text:s/>the<text:s/>MEAL<text:s/>system,<text:s/>including<text:s/>transitioning<text:s/>non-Bond<text:s/>partners<text:s/>towards<text:s/>a<text:s/>Change<text:s/>Stories<text:s/>model</text:span><text:span text:style-name="T447_18"><text:s/>and<text:s/>simplifying<text:s/>the<text:s/>log-frame</text:span><text:span text:style-name="T447_19">,<text:s/>is<text:s/>under<text:s/>active<text:s/>consideration<text:s/>by<text:s/>the<text:s/>partnership<text:s/>and<text:s/>FCDO.</text:span></text:p>
      <text:p text:style-name="P448"><text:span text:style-name="T448_1">Annual<text:s/>membership<text:s/>surveys<text:s/>conducted<text:s/>by<text:s/>each<text:s/>UKA<text:s/>partner<text:s/>have<text:s/>continued<text:s/>to<text:s/>serve<text:s/>as<text:s/>the<text:s/>primary<text:s/>mechanism<text:s/>for<text:s/>collecting<text:s/>beneficiary<text:s/>feedback,<text:s/>providing<text:s/>direct<text:s/>evidence<text:s/>of<text:s/>member-reported<text:s/>outcomes<text:s/>on<text:s/>operational<text:s/>effectiveness,<text:s/>resilience,<text:s/></text:span><text:span text:style-name="T448_2">locally-led</text:span><text:span text:style-name="T448_3"><text:s/>practice<text:s/>and<text:s/>policy<text:s/>engagement.<text:s/>Bond's<text:s/>Global<text:s/>Reforms<text:s/>Working<text:s/>Group<text:s/>survey<text:s/>and<text:s/>safeguarding<text:s/>survey<text:s/>have<text:s/>similarly<text:s/>provided<text:s/>direct<text:s/>member<text:s/>input<text:s/>into<text:s/>Bond's<text:s/>programming<text:s/>and<text:s/>evidence<text:s/>base.<text:s/>These<text:s/>survey<text:s/>instruments<text:s/>have<text:s/>been<text:s/>refined<text:s/>across<text:s/>the<text:s/>year<text:s/>in<text:s/>response<text:s/>to<text:s/>Year<text:s/>1<text:s/>learning,<text:s/>with<text:s/>partners<text:s/>extending<text:s/>data<text:s/>collection<text:s/>timeframes<text:s/>and<text:s/>broadening<text:s/>outreach<text:s/>to<text:s/>improve<text:s/>response<text:s/>rates<text:s/>and<text:s/>depth.</text:span></text:p>
      <text:p text:style-name="P449"><text:span text:style-name="T449_1">Quarterly<text:s/>progress<text:s/>reports<text:s/>from<text:s/>all<text:s/>partners<text:s/>have<text:s/>continued<text:s/>to<text:s/>provide<text:s/>the<text:s/>primary<text:s/>narrative<text:s/>reporting<text:s/>mechanism,<text:s/>enabling<text:s/>timely<text:s/>identification<text:s/>of<text:s/>risks,<text:s/>delivery<text:s/>challenges<text:s/>and<text:s/>adaptation<text:s/>needs<text:s/>throughout<text:s/>the<text:s/>year.</text:span></text:p>
      <text:p text:style-name="P450"><text:span text:style-name="T450_1">Evidence<text:s/></text:span></text:p>
      <text:p text:style-name="P451"><text:span text:style-name="T451_1">The<text:s/>evidence<text:s/>base<text:s/>for<text:s/>the<text:s/></text:span><text:span text:style-name="T451_2">programme</text:span><text:span text:style-name="T451_3"><text:s/></text:span><text:span text:style-name="T451_4">has</text:span><text:span text:style-name="T451_5"><text:s/></text:span><text:span text:style-name="T451_6">strengthened</text:span><text:span text:style-name="T451_7"><text:s/>in<text:s/>Year<text:s/>2,<text:s/>with<text:s/>a<text:s/>combination<text:s/>of<text:s/>quantitative<text:s/>survey<text:s/>data,<text:s/>independent<text:s/>evaluation<text:s/>findings,<text:s/>qualitative<text:s/>partner<text:s/>reporting<text:s/>and<text:s/></text:span><text:span text:style-name="T451_8">documented<text:s/>stories<text:s/>of<text:s/>change<text:s/>providing<text:s/>a<text:s/>robust<text:s/>picture<text:s/>of<text:s/>progress<text:s/>across<text:s/>all<text:s/>three<text:s/>outcomes.<text:s/>The<text:s/>MTR<text:s/>provides<text:s/>the<text:s/>most<text:s/>significant<text:s/>new<text:s/>evidence<text:s/>this<text:s/>year,<text:s/>offering<text:s/>independent<text:s/>confirmation<text:s/>of<text:s/>the<text:s/></text:span><text:span text:style-name="T451_9">programme's</text:span><text:span text:style-name="T451_10"><text:s/>performance<text:s/>and<text:s/>relevance.<text:s/>As<text:s/>part<text:s/>of<text:s/>the<text:s/>MTR's<text:s/>deliverables,<text:s/>Stories<text:s/>of<text:s/>Change<text:s/>were<text:s/>produced,<text:s/>documenting<text:s/>real<text:s/>examples<text:s/>of<text:s/>how<text:s/>UKA's<text:s/>work<text:s/>has<text:s/>made<text:s/>a<text:s/>difference<text:s/>through<text:s/>its<text:s/>partners.<text:s/>These<text:s/>stories<text:s/>provide<text:s/>compelling<text:s/>qualitative<text:s/>evidence<text:s/>of<text:s/>the<text:s/></text:span><text:span text:style-name="T451_11">programme's</text:span><text:span text:style-name="T451_12"><text:s/>impact<text:s/>at<text:s/>a<text:s/>grassroots<text:s/>level,<text:s/>complementing<text:s/>the<text:s/>quantitative<text:s/></text:span><text:span text:style-name="T451_13">logframe</text:span><text:span text:style-name="T451_14"><text:s/>data<text:s/>and<text:s/>capturing<text:s/>dimensions<text:s/>of<text:s/>the<text:s/></text:span><text:span text:style-name="T451_15">programme's</text:span><text:span text:style-name="T451_16"><text:s/>value<text:s/>that<text:s/>are<text:s/>difficult<text:s/>to<text:s/>represent<text:s/>through<text:s/>indicators<text:s/>alone.<text:s/>The<text:s/>MTR's<text:s/>finding<text:s/>that<text:s/>the<text:s/>changed<text:s/>aid<text:s/>landscape<text:s/>—<text:s/>UK<text:s/>ODA<text:s/>reductions,<text:s/>USAID<text:s/>closure,<text:s/>and<text:s/>growing<text:s/>sector<text:s/>fragmentation<text:s/>—<text:s/>has<text:s/>increased<text:s/>rather<text:s/>than<text:s/>diminished<text:s/>the<text:s/></text:span><text:span text:style-name="T451_17">programme's</text:span><text:span text:style-name="T451_18"><text:s/>relevance<text:s/>is<text:s/>an<text:s/>important<text:s/>addition<text:s/>to<text:s/>the<text:s/>evidence<text:s/>base,<text:s/>reinforcing<text:s/>the<text:s/>ToC's<text:s/>core<text:s/>logic<text:s/>and<text:s/>supporting<text:s/>the<text:s/>case<text:s/>for<text:s/>continued<text:s/>investment.<text:s/>Member<text:s/>survey<text:s/>data<text:s/>across<text:s/>partners<text:s/>has<text:s/>provided<text:s/>consistent<text:s/></text:span><text:span text:style-name="T451_19">and<text:s/>in<text:s/>several<text:s/>areas</text:span><text:span text:style-name="T451_20"><text:s/>strengthening<text:s/>evidence<text:s/>of<text:s/>progress<text:s/>towards<text:s/>outcomes.<text:s/>Year-on-year<text:s/>improvements<text:s/>are<text:s/>evident<text:s/>in<text:s/>key<text:s/>indicators:<text:s/>SIDA's<text:s/>data<text:s/>shows<text:s/>an<text:s/>increase<text:s/>from<text:s/>25%<text:s/>to<text:s/>37%<text:s/>of<text:s/>members<text:s/>applying<text:s/>learnings<text:s/>to<text:s/>be<text:s/>more<text:s/></text:span><text:span text:style-name="T451_21">locally-led</text:span><text:span text:style-name="T451_22">,<text:s/></text:span><text:span text:style-name="T451_23">decolonised</text:span><text:span text:style-name="T451_24"><text:s/>and<text:s/>anti-racist,<text:s/>and<text:s/>an<text:s/>increase<text:s/>from<text:s/>15<text:s/>to<text:s/>22<text:s/>INGOs<text:s/>reporting<text:s/>LMIC-led<text:s/>partnerships.<text:s/>CADA's<text:s/>survey<text:s/>found<text:s/>100%<text:s/>of<text:s/>members<text:s/>feeling<text:s/>more<text:s/>operationally<text:s/>effective<text:s/>and<text:s/>more<text:s/>supported<text:s/>and<text:s/>resilient.<text:s/>SWIDN's<text:s/>survey<text:s/>found<text:s/>98%<text:s/>of<text:s/>respondents<text:s/>feeling<text:s/>the<text:s/>network<text:s/>increases<text:s/>their<text:s/></text:span><text:span text:style-name="T451_25">organisational</text:span><text:span text:style-name="T451_26"><text:s/>effectiveness.<text:s/>SIDCN's<text:s/>survey<text:s/>found<text:s/>79%<text:s/>of<text:s/>members<text:s/>shifting<text:s/>decision-making<text:s/>power<text:s/>to<text:s/>local<text:s/>partners.<text:s/>Bond's<text:s/>Global<text:s/>Reforms<text:s/>Working<text:s/>Group<text:s/>survey<text:s/>found<text:s/>53%<text:s/>of<text:s/>respondents<text:s/>reporting<text:s/>significantly<text:s/>increased<text:s/>understanding<text:s/>of<text:s/>global<text:s/>reforms<text:s/>issues.<text:s/>These<text:s/>findings<text:s/>collectively<text:s/>provide<text:s/>strong<text:s/>beneficiary-level<text:s/>evidence<text:s/>of<text:s/>the<text:s/></text:span><text:span text:style-name="T451_27">programme's</text:span><text:span text:style-name="T451_28"><text:s/>contribution<text:s/>to<text:s/>Outcomes<text:s/>1<text:s/>and<text:s/>2.<text:s/>Bond's<text:s/>Funding<text:s/>Trends<text:s/>report,<text:s/>due<text:s/>for<text:s/>publication<text:s/>in<text:s/>May/June<text:s/>2026,<text:s/>will<text:s/>provide<text:s/></text:span><text:span text:style-name="T451_29">a<text:s/>significant</text:span><text:span text:style-name="T451_30"><text:s/>new<text:s/>evidence<text:s/>resource<text:s/>for<text:s/>the<text:s/>sector,<text:s/>drawing<text:s/>on<text:s/>analysis<text:s/>of<text:s/>over<text:s/>300<text:s/></text:span><text:span text:style-name="T451_31">organisational</text:span><text:span text:style-name="T451_32"><text:s/>records<text:s/>and<text:s/>11<text:s/>case<text:s/>studies.<text:s/>Once<text:s/>published,<text:s/>this<text:s/>will<text:s/>strengthen<text:s/>the<text:s/>evidence<text:s/>base<text:s/>available<text:s/>to<text:s/>members,<text:s/>funders<text:s/>and<text:s/>policymakers<text:s/>on<text:s/>the<text:s/>financial<text:s/>health<text:s/>and<text:s/>sustainability<text:s/>of<text:s/>UK<text:s/>international<text:s/>development<text:s/>civil<text:s/>society,<text:s/>contributing<text:s/>to<text:s/>Outcome<text:s/>3.<text:s/>Partners<text:s/>are<text:s/>continuing<text:s/>to<text:s/>work<text:s/>towards<text:s/>more<text:s/>granular<text:s/>disaggregation<text:s/>of<text:s/>member<text:s/>data<text:s/>by<text:s/>age,<text:s/>disability,<text:s/>geography<text:s/>and<text:s/>other<text:s/>relevant<text:s/>variables<text:s/>in<text:s/>line<text:s/>with<text:s/>the<text:s/>Leave<text:s/>No<text:s/>One<text:s/>Behind<text:s/>agenda,<text:s/>building<text:s/>on<text:s/>the<text:s/>baseline<text:s/>established<text:s/>in<text:s/>Year<text:s/>1.<text:s/>This<text:s/>remains<text:s/>a<text:s/>work<text:s/>in<text:s/>progress<text:s/>and<text:s/>will<text:s/>be<text:s/>a<text:s/>priority<text:s/>for<text:s/>Year<text:s/>3<text:s/>data<text:s/>collection.</text:span></text:p>
      <text:p text:style-name="P452"><text:span text:style-name="T452_1">Learning<text:s/></text:span></text:p>
      <text:p text:style-name="P453"><text:span text:style-name="T453_1">The<text:s/>MTR<text:s/></text:span><text:span text:style-name="T453_2">found<text:s/></text:span><text:span text:style-name="T453_3">that<text:s/>the<text:s/>MEAL<text:s/>system<text:s/>places<text:s/>a<text:s/>disproportionate<text:s/>reporting<text:s/>burden<text:s/>on<text:s/>smaller<text:s/>UKA<text:s/></text:span><text:span text:style-name="T453_4">partners,<text:s/>and</text:span><text:span text:style-name="T453_5"><text:s/>does<text:s/>not<text:s/>fully<text:s/>capture<text:s/>the<text:s/>nuanced<text:s/>grassroots<text:s/>impact<text:s/>of<text:s/>the<text:s/></text:span><text:span text:style-name="T453_6">programme</text:span><text:span text:style-name="T453_7">.<text:s/>This<text:s/>confirmed<text:s/>the<text:s/>need<text:s/>to<text:s/>move<text:s/>towards<text:s/>a<text:s/>more<text:s/>proportionate<text:s/>system<text:s/>in<text:s/>Year<text:s/>3,<text:s/>with<text:s/>Change<text:s/>Stories<text:s/>replacing<text:s/></text:span><text:span text:style-name="T453_8">logframe</text:span><text:span text:style-name="T453_9"><text:s/>reporting<text:s/>for<text:s/>non-Bond<text:s/>partners,<text:s/>enabling<text:s/>more<text:s/>meaningful<text:s/>capture<text:s/>of<text:s/>partner-level<text:s/>impact<text:s/>without<text:s/>overburdening<text:s/>smaller<text:s/></text:span><text:span text:style-name="T453_10">organisations</text:span><text:span text:style-name="T453_11">.</text:span></text:p>
      <text:p text:style-name="P454"/>
      <text:p text:style-name="P455"><text:span text:style-name="T455_1">Survey<text:s/>response<text:s/>rates<text:s/>and<text:s/>data<text:s/>quality<text:s/>have<text:s/>improved<text:s/>across<text:s/>several<text:s/>partners<text:s/></text:span><text:span text:style-name="T455_2">relative</text:span><text:span text:style-name="T455_3"><text:s/>to<text:s/>Year<text:s/>1,<text:s/>reflecting<text:s/>the<text:s/>application<text:s/>of<text:s/>Year<text:s/>1's<text:s/>learning<text:s/>to<text:s/>extend<text:s/>data<text:s/>collection<text:s/>timeframes<text:s/>and<text:s/>broaden<text:s/>outreach.<text:s/>However,<text:s/>disaggregation<text:s/>of<text:s/>member<text:s/>data<text:s/>by<text:s/>age,<text:s/>disability,<text:s/>geography<text:s/>and<text:s/>other<text:s/>variables<text:s/>remains<text:s/>an<text:s/>area<text:s/>for<text:s/>further<text:s/>development<text:s/>in<text:s/>Year<text:s/>3.</text:span></text:p>
      <text:p text:style-name="P456"/>
      <text:p text:style-name="P457"><text:span text:style-name="T457_1">The<text:s/>changed<text:s/>external<text:s/>environment<text:s/>—<text:s/>UK<text:s/>ODA<text:s/>reductions,<text:s/>USAID<text:s/>closure<text:s/>and<text:s/>growing<text:s/>sector<text:s/>fragmentation<text:s/>—<text:s/>has<text:s/>generated<text:s/>significant<text:s/>learning<text:s/>about<text:s/>the<text:s/>role<text:s/>of<text:s/>networks<text:s/>as<text:s/></text:span><text:span text:style-name="T457_2">stabilising</text:span><text:span text:style-name="T457_3"><text:s/>infrastructure<text:s/>during<text:s/>periods<text:s/>of<text:s/>acute<text:s/>sector<text:s/>stress.<text:s/>This<text:s/>has<text:s/>reinforced<text:s/>the<text:s/></text:span><text:span text:style-name="T457_4">programme's</text:span><text:span text:style-name="T457_5"><text:s/></text:span><text:span text:style-name="T457_6">ToC</text:span><text:span text:style-name="T457_7"><text:s/>and<text:s/>strengthened<text:s/>the<text:s/>evidence<text:s/>base<text:s/>for<text:s/>network<text:s/>investment,<text:s/>while<text:s/>also<text:s/>highlighting<text:s/>the<text:s/>need<text:s/>for<text:s/>networks<text:s/>themselves<text:s/>to<text:s/>be<text:s/>adequately<text:s/>resourced<text:s/>to<text:s/>fulfil<text:s/>this<text:s/>function.</text:span></text:p>
      <text:p text:style-name="P458"/>
      <text:p text:style-name="P459"><text:span text:style-name="T459_1">Learning<text:s/>from<text:s/>Bond's<text:s/>safeguarding<text:s/>survey<text:s/>and<text:s/>Steering<text:s/>Group<text:s/>discussions<text:s/>has<text:s/>surfaced<text:s/>a<text:s/>sector-wide<text:s/>risk<text:s/>around<text:s/>safeguarding<text:s/>de</text:span><text:span text:style-name="T459_2">-</text:span><text:span text:style-name="T459_3">prioritisation</text:span><text:span text:style-name="T459_4"><text:s/>under<text:s/>resource<text:s/>pressures,<text:s/>pointing<text:s/>to<text:s/>the<text:s/>need<text:s/>for<text:s/>proactive<text:s/>advocacy<text:s/>and<text:s/>communications<text:s/>on<text:s/>safeguarding<text:s/>investment<text:s/>in<text:s/>Year<text:s/>3.</text:span></text:p>
      <text:p text:style-name="P460"><text:span text:style-name="T460_1">The<text:s/>growing<text:s/>appetite<text:s/>among<text:s/>members<text:s/>for<text:s/>practical,<text:s/>skills-based<text:s/>learning</text:span><text:span text:style-name="T460_2"><text:s/>-<text:s/></text:span><text:span text:style-name="T460_3">particularly<text:s/>on<text:s/>fundraising<text:s/>resilience<text:s/>and<text:s/>financial<text:s/>sustainability</text:span><text:span text:style-name="T460_4"><text:s/>-</text:span><text:span text:style-name="T460_5"><text:s/>has<text:s/>informed<text:s/>how<text:s/>partners<text:s/>are<text:s/>designing<text:s/>their<text:s/>Year<text:s/>3<text:s/></text:span><text:span text:style-name="T460_6">programmes</text:span><text:span text:style-name="T460_7">,<text:s/>ensuring<text:s/>that<text:s/>thematic<text:s/>content<text:s/>on<text:s/></text:span><text:span text:style-name="T460_8">locally-led</text:span><text:span text:style-name="T460_9"><text:s/>development<text:s/>and<text:s/>anti-racism<text:s/>is<text:s/>connected<text:s/>to<text:s/>practical<text:s/></text:span><text:span text:style-name="T460_10">organisational</text:span><text:span text:style-name="T460_11"><text:s/>relevance<text:s/>for<text:s/>members.</text:span></text:p>
      <text:p text:style-name="P461"><text:span text:style-name="T461_1">Key<text:s/>Learnings:</text:span></text:p>
      <text:p text:style-name="P462"><text:span text:style-name="T462_1">Learning<text:s/>processes<text:s/>in<text:s/>Year<text:s/>2<text:s/>have<text:s/>built<text:s/>on<text:s/>the<text:s/>governance<text:s/>and<text:s/>peer<text:s/>learning<text:s/>infrastructure<text:s/>established<text:s/>in<text:s/>Year<text:s/>1,<text:s/>with<text:s/>a<text:s/>greater<text:s/>focus<text:s/>this<text:s/>year<text:s/>on<text:s/>applying<text:s/>lessons<text:s/>from<text:s/>Year<text:s/>1<text:s/>to<text:s/></text:span><text:span text:style-name="T462_2">refine</text:span><text:span text:style-name="T462_3"><text:s/>delivery<text:s/>and<text:s/>on<text:s/>generating<text:s/>new<text:s/>learning<text:s/>from<text:s/>the<text:s/>changed<text:s/>external<text:s/>environment.</text:span></text:p>
      <text:p text:style-name="P463"><text:span text:style-name="T463_1">Monthly<text:s/>consortium<text:s/>meetings<text:s/>have<text:s/>continued<text:s/>to<text:s/>serve<text:s/>as<text:s/>the<text:s/>primary<text:s/>space<text:s/>for<text:s/>real-time<text:s/>learning<text:s/>and<text:s/>reflection<text:s/>across<text:s/>UKA<text:s/>partners,<text:s/>enabling<text:s/>timely<text:s/>identification<text:s/>of<text:s/>challenges,<text:s/>sharing<text:s/>of<text:s/>good<text:s/>practice<text:s/>and<text:s/>collective<text:s/>problem-solving.<text:s/>The<text:s/>two<text:s/>in-person<text:s/>UKA<text:s/>partner<text:s/>meetings<text:s/>provided<text:s/>deeper<text:s/>spaces<text:s/>for<text:s/>cross-network<text:s/>reflection,<text:s/>reviewing<text:s/>Year<text:s/>2<text:s/>outcomes<text:s/>and<text:s/>informing<text:s/>Year<text:s/>3<text:s/>planning.<text:s/>The<text:s/>MTR<text:s/>process<text:s/>itself<text:s/>has<text:s/>been<text:s/>an<text:s/>important<text:s/>learning<text:s/>exercise,<text:s/>surfacing<text:s/>insights<text:s/>on<text:s/></text:span><text:span text:style-name="T463_2">programme</text:span><text:span text:style-name="T463_3"><text:s/>design,<text:s/>MEAL<text:s/>proportionality<text:s/>and<text:s/>partnership<text:s/>dynamics<text:s/>that<text:s/>would<text:s/>not<text:s/>have<text:s/>been<text:s/>visible<text:s/>through<text:s/>routine<text:s/>monitoring<text:s/>alone.</text:span></text:p>
      <text:p text:style-name="P464"><text:span text:style-name="T464_1">Partner-level<text:s/>learning<text:s/>has<text:s/>been<text:s/>captured<text:s/>through<text:s/>annual<text:s/>membership<text:s/>surveys,<text:s/>quarterly<text:s/>reporting<text:s/>and<text:s/>internal<text:s/>reflection<text:s/>processes,<text:s/>with<text:s/>findings<text:s/>feeding<text:s/>directly<text:s/>into<text:s/>programming<text:s/>decisions<text:s/>across<text:s/>the<text:s/>year.<text:s/>The<text:s/>key<text:s/>lessons<text:s/>and<text:s/>recommendations<text:s/>emerging<text:s/>from<text:s/>Year<text:s/>2<text:s/>across<text:s/>all<text:s/>partners<text:s/>and<text:s/>outputs<text:s/>are<text:s/>captured<text:s/>in<text:s/>the<text:s/>Major<text:s/>Lessons<text:s/>and<text:s/>Recommendations<text:s/>table<text:s/>in<text:s/>Section<text:s/>A<text:s/>of<text:s/>this<text:s/>review.<text:s/>The<text:s/>Key<text:s/>Learnings<text:s/>below<text:s/>focus<text:s/>specifically<text:s/>on<text:s/>learning<text:s/>related<text:s/>to<text:s/>the<text:s/></text:span><text:span text:style-name="T464_2">programme's</text:span><text:span text:style-name="T464_3"><text:s/>monitoring,<text:s/>evidence<text:s/>and<text:s/>learning<text:s/>processes,<text:s/>and<text:s/>on<text:s/>cross-cutting<text:s/>insights<text:s/>that<text:s/>have<text:s/>implications<text:s/>for<text:s/>how<text:s/>the<text:s/></text:span><text:span text:style-name="T464_4">programme</text:span><text:span text:style-name="T464_5"><text:s/>is<text:s/>managed<text:s/>and<text:s/>delivered<text:s/>in<text:s/>Year<text:s/>3.</text:span></text:p>
      <text:p text:style-name="P465"><text:span text:style-name="T465_1"><text:s/></text:span><text:span text:style-name="T465_2">Key<text:s/>learnings<text:s/>for<text:s/>this<text:s/></text:span><text:span text:style-name="T465_3">programme</text:span><text:span text:style-name="T465_4">:</text:span></text:p>
      <text:list text:style-name="LS2" xml:id="list10">
        <text:list-item>
          <text:p text:style-name="P466"><text:span text:style-name="T466_1">The<text:s/>MTR<text:s/>confirmed<text:s/>that<text:s/>the<text:s/>MEAL<text:s/>system<text:s/>places<text:s/>a<text:s/>disproportionate<text:s/>reporting<text:s/>burden<text:s/>on<text:s/>smaller<text:s/>UKA<text:s/>partners<text:s/>and<text:s/>does<text:s/>not<text:s/>fully<text:s/>capture<text:s/>the<text:s/>nuanced<text:s/>grassroots<text:s/>impact<text:s/>of<text:s/>the<text:s/></text:span><text:span text:style-name="T466_2">programme</text:span><text:span text:style-name="T466_3">,<text:s/>pointing<text:s/>to<text:s/>the<text:s/>need<text:s/>for<text:s/>a<text:s/>more<text:s/>proportionate<text:s/>system<text:s/>in<text:s/>Year<text:s/>3<text:s/>through<text:s/>the<text:s/>transition<text:s/>to<text:s/>Change<text:s/>Stories<text:s/>for<text:s/>non-Bond<text:s/>partners.</text:span></text:p>
        </text:list-item>
        <text:list-item>
          <text:p text:style-name="P467"><text:span text:style-name="T467_1">Survey<text:s/>response<text:s/>rates<text:s/>and<text:s/>data<text:s/>quality<text:s/>have<text:s/>improved<text:s/>across<text:s/>several<text:s/>partners<text:s/>relative<text:s/>to<text:s/>Year<text:s/>1,<text:s/>though<text:s/>disaggregation<text:s/>of<text:s/>member<text:s/>data<text:s/>by<text:s/>age,<text:s/>disability,<text:s/>geography<text:s/>and<text:s/>other<text:s/>variables<text:s/>remains<text:s/>a<text:s/>priority<text:s/>for<text:s/>Year<text:s/>3.</text:span></text:p>
        </text:list-item>
        <text:list-item>
          <text:p text:style-name="P468"><text:span text:style-name="T468_1">The<text:s/>MTR's<text:s/>Stories<text:s/>of<text:s/>Change<text:s/>have<text:s/>demonstrated<text:s/>the<text:s/>value<text:s/>of<text:s/>qualitative,<text:s/>narrative<text:s/>evidence<text:s/>in<text:s/>capturing<text:s/>grassroots<text:s/>impact,<text:s/>and<text:s/>will<text:s/>inform<text:s/>how<text:s/>the<text:s/>partnership<text:s/>approaches<text:s/>evidence<text:s/>collection<text:s/>and<text:s/>communication<text:s/>in<text:s/>Year<text:s/>3.</text:span></text:p>
        </text:list-item>
        <text:list-item>
          <text:p text:style-name="P469"><text:span text:style-name="T469_1">The<text:s/>growing<text:s/>appetite<text:s/>among<text:s/>members<text:s/>for<text:s/>practical,<text:s/>skills-based<text:s/>learning<text:s/>—<text:s/>particularly<text:s/>on<text:s/>fundraising<text:s/>resilience<text:s/>and<text:s/>financial<text:s/>sustainability<text:s/>—<text:s/>has<text:s/>informed<text:s/>how<text:s/>partners<text:s/>are<text:s/>designing<text:s/>their<text:s/>Year<text:s/>3<text:s/></text:span><text:span text:style-name="T469_2">programmes</text:span><text:span text:style-name="T469_3">.</text:span></text:p>
        </text:list-item>
      </text:list>
      <text:p text:style-name="P470"/>
      <text:p text:style-name="P471"><text:span text:style-name="T471_1">Key<text:s/>learnings<text:s/>for<text:s/>wider<text:s/>FCDO<text:s/>and<text:s/>development<text:s/>work:</text:span></text:p>
      <text:list text:style-name="LS1" xml:id="list14">
        <text:list-item>
          <text:p text:style-name="P472"><text:span text:style-name="T472_1">The<text:s/>changed<text:s/>external<text:s/>environment</text:span><text:span text:style-name="T472_2">;</text:span><text:span text:style-name="T472_3"><text:s/>UK<text:s/>ODA<text:s/>reductions,<text:s/>USAID<text:s/>closure<text:s/>and<text:s/>growing<text:s/>sector<text:s/>fragmentation</text:span><text:span text:style-name="T472_4">;</text:span><text:span text:style-name="T472_5"><text:s/>has<text:s/>generated<text:s/>significant<text:s/>learning<text:s/>about<text:s/>the<text:s/>role<text:s/>of<text:s/>networks<text:s/>as<text:s/></text:span><text:span text:style-name="T472_6">stabilising</text:span><text:span text:style-name="T472_7"><text:s/>infrastructure<text:s/>during<text:s/>periods<text:s/>of<text:s/>acute<text:s/>sector<text:s/>stress,<text:s/>strengthening<text:s/>the<text:s/>evidence<text:s/>base<text:s/>for<text:s/>sustained<text:s/>investment<text:s/>in<text:s/>network<text:s/>infrastructure.</text:span></text:p>
        </text:list-item>
        <text:list-item>
          <text:p text:style-name="P473"><text:span text:style-name="T473_1">Learning<text:s/>from<text:s/>Bond's<text:s/>safeguarding<text:s/>survey<text:s/>and<text:s/>Steering<text:s/>Group<text:s/>discussions<text:s/>has<text:s/>surfaced<text:s/>a<text:s/>sector-wide<text:s/>risk<text:s/>around<text:s/>safeguarding<text:s/></text:span><text:span text:style-name="T473_2">deprioritisation</text:span><text:span text:style-name="T473_3"><text:s/>under<text:s/>resource<text:s/>pressures,<text:s/>with<text:s/>implications<text:s/>for<text:s/>how<text:s/>FCDO<text:s/>and<text:s/>other<text:s/>funders<text:s/>consider<text:s/>safeguarding<text:s/>requirements<text:s/>during<text:s/>periods<text:s/>of<text:s/>financial<text:s/>contraction<text:s/>across<text:s/>the<text:s/>sector.</text:span></text:p>
        </text:list-item>
        <text:list-item>
          <text:p text:style-name="P474"><text:span text:style-name="T474_1">As<text:s/>cuts<text:s/>to<text:s/>the<text:s/>UK<text:s/>ODA<text:s/>budget<text:s/>impact<text:s/></text:span><text:span text:style-name="T474_2">FCDO<text:s/>capacity<text:s/>and<text:s/>resourcing,<text:s/>networks<text:s/>become<text:s/>more<text:s/>important<text:s/>as<text:s/>a<text:s/>way<text:s/>for<text:s/>those<text:s/>who<text:s/>are<text:s/>left,<text:s/>to<text:s/>collaborate</text:span><text:span text:style-name="T474_3">.<text:s text:c="2"/>Technical<text:s/>expertise<text:s/>within<text:s/>the<text:s/></text:span><text:span text:style-name="T474_4">FCDO<text:s/></text:span><text:span text:style-name="T474_5">on<text:s/>international<text:s/>development<text:s/>issues<text:s/>will<text:s/>likely<text:s/>reduce</text:span><text:span text:style-name="T474_6">,<text:s/>leading<text:s/>to<text:s/>an<text:s/>increasing<text:s/>reliance<text:s/>on<text:s/>networks<text:s/>like<text:s/></text:span><text:span text:style-name="T474_7">the</text:span><text:span text:style-name="T474_8"><text:s/></text:span><text:span text:style-name="T474_9">UKA</text:span><text:span text:style-name="T474_10"><text:s/></text:span><text:span text:style-name="T474_11">partners</text:span><text:span text:style-name="T474_12"><text:s/>as<text:s/>a<text:s/>space<text:s/>for<text:s/>Government<text:s/>to<text:s/>engage<text:s/>and<text:s/>consult<text:s/>with<text:s/>experts.<text:s/></text:span></text:p>
        </text:list-item>
        <text:list-item>
          <text:p text:style-name="P475"><text:span text:style-name="T475_1">There<text:s/>is<text:s/>a<text:s/>risk<text:s/>of<text:s/>burnout<text:s/>across<text:s/>the<text:s/>international<text:s/>development<text:s/>sector,<text:s/>as<text:s/>the<text:s/>passion<text:s/>and<text:s/>perseverance<text:s/>of<text:s/>those<text:s/>involved<text:s/>to<text:s/>maintain<text:s/>momentum<text:s/>during<text:s/>difficult<text:s/>times</text:span><text:span text:style-name="T475_2">,</text:span><text:span text:style-name="T475_3"><text:s/>will<text:s/>likely<text:s/>run<text:s/>out</text:span><text:span text:style-name="T475_4">.<text:s text:c="3"/></text:span><text:span text:style-name="T475_5">Civil<text:s/>society<text:s/></text:span><text:span text:style-name="T475_6">continue</text:span><text:span text:style-name="T475_7">s</text:span><text:span text:style-name="T475_8"><text:s/>to<text:s/>engage<text:s/>with<text:s/>the<text:s/>UK<text:s/>Government<text:s/>on<text:s/>policy<text:s/>issues,<text:s/>but<text:s/></text:span><text:span text:style-name="T475_9">the<text:s/></text:span><text:span text:style-name="T475_10">changes<text:s/>in<text:s/>Government<text:s/></text:span><text:span text:style-name="T475_11">ODA<text:s/></text:span><text:span text:style-name="T475_12">policy</text:span><text:span text:style-name="T475_13"><text:s/></text:span><text:span text:style-name="T475_14">and<text:s/></text:span><text:span text:style-name="T475_15">multiple</text:span><text:span text:style-name="T475_16"><text:s/>engagements<text:s/>in<text:s/>recent<text:s/>years<text:s/>such<text:s/>as<text:s/>the<text:s/></text:span><text:span text:style-name="T475_17">White<text:s/>Paper,<text:s/>International<text:s/>Development<text:s/>Strategy,<text:s/></text:span><text:span text:style-name="T475_18">Global<text:s/>Partnerships<text:s/>Conference,<text:s/></text:span><text:span text:style-name="T475_19">mean</text:span><text:span text:style-name="T475_20">s</text:span><text:span text:style-name="T475_21"><text:s/>that<text:s/>good<text:s/>may<text:s/>run<text:s/>out</text:span><text:span text:style-name="T475_22"><text:s/>and<text:s/>engagement<text:s/>will<text:s/>reduce</text:span><text:span text:style-name="T475_23">.<text:s/></text:span></text:p>
        </text:list-item>
      </text:list>
      <text:p text:style-name="P476"/>
      <text:p text:style-name="P477"><text:span text:style-name="T477_1">Learning<text:s/>aims<text:s/>for<text:s/>Year<text:s/>3:</text:span></text:p>
      <text:p text:style-name="P478"><text:span text:style-name="T478_1">The<text:s/>partnership<text:s/>will<text:s/>focus<text:s/>its<text:s/>learning<text:s/></text:span><text:span text:style-name="T478_2">in</text:span><text:span text:style-name="T478_3"><text:s/>Year<text:s/>3<text:s/>on<text:s/>three<text:s/>areas:<text:s/>assessing<text:s/>the<text:s/>effectiveness<text:s/>of<text:s/>the<text:s/>revised<text:s/>Change<text:s/>Stories<text:s/>reporting<text:s/>model<text:s/>in<text:s/>capturing<text:s/>grassroots<text:s/>impact;<text:s/>understanding<text:s/>how<text:s/>members<text:s/>are<text:s/>applying<text:s/></text:span><text:span text:style-name="T478_4">locally-led</text:span><text:span text:style-name="T478_5"><text:s/>and<text:s/>anti-racist<text:s/>principles<text:s/>in<text:s/>practice<text:s/>as<text:s/>the<text:s/>sector<text:s/>navigates<text:s/>structural<text:s/>change;<text:s/>and<text:s/>tracking<text:s/>the<text:s/>reach<text:s/>and<text:s/>use<text:s/>of<text:s/>Bond's<text:s/>Funding<text:s/>Trends<text:s/>report<text:s/>as<text:s/>an<text:s/>evidence<text:s/>resource<text:s/>for<text:s/>sector<text:s/>decision-making.</text:span></text:p>
      <text:p text:style-name="P479"/>
      <text:p text:style-name="P480"/>
      <table:table table:style-name="Table11">
        <table:table-column table:style-name="Column57"/>
        <table:table-column table:style-name="Column58"/>
        <table:table-column table:style-name="Column59"/>
        <table:table-column table:style-name="Column60"/>
        <table:table-row table:style-name="Row51">
          <table:table-cell table:style-name="Cell177">
            <text:p text:style-name="P481"><text:span text:style-name="T481_1">Date<text:s/>of<text:s/>last<text:s/>narrative<text:s/>financial<text:s/>report</text:span></text:p>
          </table:table-cell>
          <table:table-cell table:style-name="Cell178">
            <text:p text:style-name="P482"><text:span text:style-name="T482_1"><text:s/></text:span></text:p>
          </table:table-cell>
          <table:table-cell table:style-name="Cell179">
            <text:p text:style-name="P483"><text:span text:style-name="T483_1">Date<text:s/>of<text:s/>last<text:s/>audited<text:s/>annual<text:s/>statement</text:span></text:p>
          </table:table-cell>
          <table:table-cell table:style-name="Cell180">
            <text:p text:style-name="P484"/>
          </table:table-cell>
        </table:table-row>
      </table:table>
      <text:p text:style-name="P485"/>
      <text:p text:style-name="P486"/>
      <text:p text:style-name="P487"/>
      <text:p text:style-name="P48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 Display" svg:font-family="Aptos Display" style:font-pitch="variable" style:font-family-generic="swiss"/>
    <style:font-face style:name="MS Gothic" svg:font-family="MS Gothic" style:font-pitch="fixed" style:font-family-generic="modern"/>
    <style:font-face style:name="ＭＳ 明朝" svg:font-family="ＭＳ 明朝"/>
  </office:font-face-decls>
  <office:styles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ＭＳ 明朝" style:font-size-asian="12pt" style:font-name-complex="Arial" style:font-size-complex="12pt" fo:language="en" fo:language-asian="ja" fo:language-complex="ar" fo:country="US" fo:country-asian="JP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16%" fo:margin-bottom="0.282cm"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635cm" fo:margin-bottom="0.141cm" fo:keep-with-next="always" fo:keep-together="always"/>
      <style:text-properties fo:color="#0f4761" style:font-name="Aptos Display" fo:font-size="20pt" style:font-name-asian="ＭＳ ゴシック" style:font-size-asian="20pt" style:font-name-complex="Times New Roman" style:font-size-complex="20pt"/>
    </style:style>
    <style:style style:name="Heading_20_2" style:display-name="Heading 2" style:family="paragraph" style:parent-style-name="Normal" style:default-outline-level="2">
      <style:paragraph-properties fo:margin-top="0.282cm" fo:margin-bottom="0.141cm" fo:keep-with-next="always" fo:keep-together="always"/>
      <style:text-properties fo:color="#0f4761" style:font-name="Aptos Display" fo:font-size="16pt" style:font-name-asian="ＭＳ ゴシック" style:font-size-asian="16pt" style:font-name-complex="Times New Roman" style:font-size-complex="16pt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0f4761" fo:font-size="14pt" style:font-name-asian="ＭＳ ゴシック" style:font-size-asian="14pt" style:font-name-complex="Times New Roman" style:font-size-complex="14pt"/>
    </style:style>
    <style:style style:name="Heading_20_4" style:display-name="Heading 4" style:family="paragraph" style:parent-style-name="Normal" style:default-outline-level="4">
      <style:paragraph-properties fo:margin-top="0.141cm" fo:margin-bottom="0.071cm" fo:keep-with-next="always" fo:keep-together="always"/>
      <style:text-properties fo:font-style="italic" style:font-style-asian="italic" style:font-style-complex="italic" fo:color="#0f4761" style:font-name-asian="ＭＳ ゴシック" style:font-name-complex="Times New Roman"/>
    </style:style>
    <style:style style:name="Heading_20_5" style:display-name="Heading 5" style:family="paragraph" style:parent-style-name="Normal" style:default-outline-level="5">
      <style:paragraph-properties fo:margin-top="0.141cm" fo:margin-bottom="0.071cm" fo:keep-with-next="always" fo:keep-together="always"/>
      <style:text-properties fo:color="#0f4761" style:font-name-asian="ＭＳ ゴシック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margin-bottom="0cm" fo:keep-with-next="always" fo:keep-together="always"/>
      <style:text-properties fo:font-style="italic" style:font-style-asian="italic" style:font-style-complex="italic" fo:color="#595959" style:font-name-asian="ＭＳ ゴシック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071cm" fo:margin-bottom="0cm" fo:keep-with-next="always" fo:keep-together="always"/>
      <style:text-properties fo:color="#595959" style:font-name-asian="ＭＳ ゴシック" style:font-name-complex="Times New Roman"/>
    </style:style>
    <style:style style:name="Heading_20_8" style:display-name="Heading 8" style:family="paragraph" style:parent-style-name="Normal" style:default-outline-level="8">
      <style:paragraph-properties fo:margin-bottom="0cm" fo:keep-with-next="always" fo:keep-together="always"/>
      <style:text-properties fo:font-style="italic" style:font-style-asian="italic" style:font-style-complex="italic" fo:color="#272727" style:font-name-asian="ＭＳ ゴシック" style:font-name-complex="Times New Roman"/>
    </style:style>
    <style:style style:name="Heading_20_9" style:display-name="Heading 9" style:family="paragraph" style:parent-style-name="Normal" style:default-outline-level="9">
      <style:paragraph-properties fo:margin-bottom="0cm" fo:keep-with-next="always" fo:keep-together="always"/>
      <style:text-properties fo:color="#272727" style:font-name-asian="ＭＳ ゴシック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/>
    </style:style>
    <style:style style:name="Heading_20_1_20_Char" style:display-name="Heading 1 Char" style:family="text" style:parent-style-name="Default_20_Paragraph_20_Font">
      <style:text-properties fo:color="#0f4761" style:font-name="Aptos Display" fo:font-size="20pt" style:font-name-asian="ＭＳ ゴシック" style:font-size-asian="20pt" style:font-name-complex="Times New Roman" style:font-size-complex="20pt"/>
    </style:style>
    <style:style style:name="Heading_20_2_20_Char" style:display-name="Heading 2 Char" style:family="text" style:parent-style-name="Default_20_Paragraph_20_Font">
      <style:text-properties fo:color="#0f4761" style:font-name="Aptos Display" fo:font-size="16pt" style:font-name-asian="ＭＳ ゴシック" style:font-size-asian="16pt" style:font-name-complex="Times New Roman" style:font-size-complex="16pt"/>
    </style:style>
    <style:style style:name="Heading_20_3_20_Char" style:display-name="Heading 3 Char" style:family="text" style:parent-style-name="Default_20_Paragraph_20_Font">
      <style:text-properties fo:color="#0f4761" fo:font-size="14pt" style:font-name-asian="ＭＳ ゴシック" style:font-size-asian="14pt" style:font-name-complex="Times New Roman" style:font-size-complex="14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0f4761" style:font-name-asian="ＭＳ ゴシック" style:font-name-complex="Times New Roman"/>
    </style:style>
    <style:style style:name="Heading_20_5_20_Char" style:display-name="Heading 5 Char" style:family="text" style:parent-style-name="Default_20_Paragraph_20_Font">
      <style:text-properties fo:color="#0f4761" style:font-name-asian="ＭＳ ゴシック" style:font-name-complex="Times New Roman"/>
    </style:style>
    <style:style style:name="Heading_20_6_20_Char" style:display-name="Heading 6 Char" style:family="text" style:parent-style-name="Default_20_Paragraph_20_Font">
      <style:text-properties fo:font-style="italic" style:font-style-asian="italic" style:font-style-complex="italic" fo:color="#595959" style:font-name-asian="ＭＳ ゴシック" style:font-name-complex="Times New Roman"/>
    </style:style>
    <style:style style:name="Heading_20_7_20_Char" style:display-name="Heading 7 Char" style:family="text" style:parent-style-name="Default_20_Paragraph_20_Font">
      <style:text-properties fo:color="#595959" style:font-name-asian="ＭＳ ゴシック" style:font-name-complex="Times New Roman"/>
    </style:style>
    <style:style style:name="Heading_20_8_20_Char" style:display-name="Heading 8 Char" style:family="text" style:parent-style-name="Default_20_Paragraph_20_Font">
      <style:text-properties fo:font-style="italic" style:font-style-asian="italic" style:font-style-complex="italic" fo:color="#272727" style:font-name-asian="ＭＳ ゴシック" style:font-name-complex="Times New Roman"/>
    </style:style>
    <style:style style:name="Heading_20_9_20_Char" style:display-name="Heading 9 Char" style:family="text" style:parent-style-name="Default_20_Paragraph_20_Font">
      <style:text-properties fo:color="#272727" style:font-name-asian="ＭＳ ゴシック" style:font-name-complex="Times New Roman"/>
    </style:style>
    <style:style style:name="Title_20_Char" style:display-name="Title Char" style:family="text" style:parent-style-name="Default_20_Paragraph_20_Font">
      <style:text-properties fo:letter-spacing="-0.018cm" style:font-name="Aptos Display" fo:font-size="28pt" style:font-name-asian="ＭＳ ゴシック" style:font-size-asian="28pt" style:font-name-complex="Times New Roman" style:font-size-complex="28pt" style:letter-kerning="true"/>
    </style:style>
    <style:style style:name="Title" style:family="paragraph" style:parent-style-name="Normal">
      <style:paragraph-properties fo:line-height="100%" fo:margin-bottom="0.141cm"/>
      <style:text-properties fo:letter-spacing="-0.018cm" style:font-name="Aptos Display" fo:font-size="28pt" style:font-name-asian="ＭＳ ゴシック" style:font-size-asian="28pt" style:font-name-complex="Times New Roman" style:font-size-complex="28pt" style:letter-kerning="true"/>
    </style:style>
    <style:style style:name="Subtitle_20_Char" style:display-name="Subtitle Char" style:family="text" style:parent-style-name="Default_20_Paragraph_20_Font">
      <style:text-properties fo:letter-spacing="0.026cm" fo:color="#595959" fo:font-size="14pt" style:font-name-asian="ＭＳ ゴシック" style:font-size-asian="14pt" style:font-name-complex="Times New Roman" style:font-size-complex="14pt"/>
    </style:style>
    <style:style style:name="Subtitle" style:family="paragraph" style:parent-style-name="Normal">
      <style:text-properties fo:letter-spacing="0.026cm" fo:color="#595959" fo:font-size="14pt" style:font-name-asian="ＭＳ ゴシック" style:font-size-asian="14pt" style:font-name-complex="Times New Roman" style:font-size-complex="14pt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0f4761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/>
    </style:style>
    <style:style style:name="Quote" style:family="paragraph" style:parent-style-name="Normal">
      <style:paragraph-properties fo:text-align="center" fo:margin-top="0.282cm"/>
      <style:text-properties fo:font-style="italic" style:font-style-asian="italic" style:font-style-complex="italic" fo:color="#404040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0f4761"/>
    </style:style>
    <style:style style:name="Intense_20_Quote" style:display-name="Intense Quote" style:family="paragraph" style:parent-style-name="Normal">
      <style:paragraph-properties fo:text-align="center" fo:padding-top="0.353cm" fo:border-top="#0f4761 0.018cm solid" fo:margin-top="0.635cm" fo:padding-bottom="0.353cm" fo:border-bottom="#0f4761 0.018cm solid" fo:margin-bottom="0.635cm" fo:margin-left="1.524cm" fo:margin-right="1.524cm"/>
      <style:text-properties fo:font-style="italic" style:font-style-asian="italic" style:font-style-complex="italic" fo:color="#0f4761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0f4761" fo:font-weight="bold" style:font-weight-asian="bold" style:font-weight-complex="bold"/>
    </style:style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paragraph-properties fo:line-height="100%" fo:margin-bottom="0cm"/>
      <style:text-properties fo:font-size="12pt" style:font-size-asian="12pt" style:font-size-complex="12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paragraph-properties fo:line-height="100%"/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font-size="10pt" style:font-size-asian="10pt" style:font-size-complex="10pt" fo:font-weight="bold" style:font-weight-asian="bold" style:font-weight-complex="bold"/>
    </style:style>
    <style:style style:name="Mention" style:family="text" style:parent-style-name="Default_20_Paragraph_20_Font">
      <style:text-properties fo:background-color="#e1dfdd" fo:color="#2b579a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Footnote_20_text" style:display-name="Footnote text" style:family="paragraph" style:parent-style-name="Normal">
      <style:paragraph-properties fo:line-height="100%" fo:margin-bottom="0cm"/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Aptos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-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Aptos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-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fo:font-size="14pt" style:font-size-asian="14pt" fo:font-weight="bold" style:font-weight-asian="bold"/>
    </style:style>
    <text:list-style style:name="LS13">
      <text:list-level-style-number style:num-format="A" text:start-value="2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ize="14pt" style:font-size-asian="14pt" fo:font-weight="bold" style:font-weight-asian="bold"/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Aptos"/>
    </style:style>
    <style:style style:name="List28Level1" style:family="text">
      <style:text-properties style:font-name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/>
    </style:style>
    <style:style style:name="List28Level8" style:family="text">
      <style:text-properties style:font-name="Wingdings"/>
    </style:style>
    <text:list-style style:name="LS28">
      <text:list-level-style-bullet text:bullet-char="-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Aptos"/>
    </style:style>
    <style:style style:name="List29Level1" style:family="text">
      <style:text-properties style:font-name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/>
    </style:style>
    <style:style style:name="List29Level8" style:family="text">
      <style:text-properties style:font-name="Wingdings"/>
    </style:style>
    <text:list-style style:name="LS29">
      <text:list-level-style-bullet text:bullet-char="-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Calibri"/>
    </style:style>
    <style:style style:name="List31Level1" style:family="text">
      <style:text-properties style:font-name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/>
    </style:style>
    <style:style style:name="List31Level8" style:family="text">
      <style:text-properties style:font-name="Wingdings"/>
    </style:style>
    <text:list-style style:name="LS31">
      <text:list-level-style-bullet text:bullet-char="-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alibri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Aptos"/>
    </style:style>
    <style:style style:name="List32Level1" style:family="text">
      <style:text-properties style:font-name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/>
    </style:style>
    <style:style style:name="List32Level8" style:family="text">
      <style:text-properties style:font-name="Wingdings"/>
    </style:style>
    <text:list-style style:name="LS32">
      <text:list-level-style-bullet text:bullet-char="-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5">
      <text:list-level-style-number style:num-format="a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1.27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" style:family="paragraph" style:parent-style-name="Header" style:master-page-name="Standard">
      <style:paragraph-properties fo:margin-left="-1.9cm"/>
    </style:style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T2_2" style:family="text">
      <style:text-properties fo:font-size="10pt" style:font-size-asian="10pt" style:font-size-complex="10pt"/>
    </style:style>
    <style:style style:name="Table1" style:family="table">
      <style:table-properties table:align="left" style:width="16.51cm" fo:margin-left="0cm"/>
    </style:style>
    <style:style style:name="Column1" style:family="table-column">
      <style:table-column-properties style:column-width="5.503cm" style:use-optimal-column-width="false"/>
    </style:style>
    <style:style style:name="Column2" style:family="table-column">
      <style:table-column-properties style:column-width="5.503cm" style:use-optimal-column-width="false"/>
    </style:style>
    <style:style style:name="Column3" style:family="table-column">
      <style:table-column-properties style:column-width="5.503cm" style:use-optimal-column-width="false"/>
    </style:style>
    <style:style style:name="Row1" style:family="table-row">
      <style:table-row-properties style:min-row-height="0.529cm" style:use-optimal-row-height="false"/>
    </style:style>
    <style:style style:name="Cell1" style:family="table-cell">
      <style:table-cell-properties style:vertical-align="top" fo:padding-left="0.19cm" fo:padding-right="0.19cm" fo:wrap-option="wrap"/>
    </style:style>
    <style:style style:name="P3" style:family="paragraph" style:parent-style-name="Header">
      <style:paragraph-properties fo:line-height="100%" fo:margin-bottom="0cm" fo:margin-left="-0.203cm">
        <style:tab-stops>
          <style:tab-stop style:type="center" style:leader-style="none" style:position="8.163cm"/>
          <style:tab-stop style:type="right" style:leader-style="none" style:position="16.124cm"/>
        </style:tab-stops>
      </style:paragraph-properties>
      <style:text-properties style:font-name="Aptos" fo:font-size="12pt" style:font-name-asian="ＭＳ 明朝" style:font-size-asian="12pt" style:font-name-complex="Arial" style:font-size-complex="12pt" fo:language="en" fo:language-asian="ja" fo:language-complex="ar" fo:country="US" fo:country-asian="JP" fo:country-complex="SA"/>
    </style:style>
    <style:style style:name="FR2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>
      <style:paragraph-properties fo:margin-top="0cm" fo:margin-bottom="0cm"/>
    </style:style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Cell2" style:family="table-cell">
      <style:table-cell-properties style:vertical-align="top" fo:padding-left="0.19cm" fo:padding-right="0.19cm" fo:wrap-option="wrap"/>
    </style:style>
    <style:style style:name="P5" style:family="paragraph" style:parent-style-name="Header">
      <style:paragraph-properties fo:text-align="center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ptos" fo:font-size="12pt" style:font-name-asian="ＭＳ 明朝" style:font-size-asian="12pt" style:font-name-complex="Arial" style:font-size-complex="12pt" fo:language="en" fo:language-asian="ja" fo:language-complex="ar" fo:country="US" fo:country-asian="JP" fo:country-complex="SA"/>
    </style:style>
    <style:style style:name="Cell3" style:family="table-cell">
      <style:table-cell-properties style:vertical-align="top" fo:padding-left="0.19cm" fo:padding-right="0.19cm" fo:wrap-option="wrap"/>
    </style:style>
    <style:style style:name="P6" style:family="paragraph" style:parent-style-name="Header">
      <style:paragraph-properties fo:text-align="right" fo:line-height="100%" fo:margin-bottom="0cm" fo:margin-right="-0.203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ptos" fo:font-size="12pt" style:font-name-asian="ＭＳ 明朝" style:font-size-asian="12pt" style:font-name-complex="Arial" style:font-size-complex="12pt" fo:language="en" fo:language-asian="ja" fo:language-complex="ar" fo:country="US" fo:country-asian="JP" fo:country-complex="SA"/>
    </style:style>
    <style:style style:name="P7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cm" svg:width="1.441cm" svg:height="1.03cm" draw:style-name="FR1" text:anchor-type="page" draw:z-index="4"><draw:text-box fo:min-height="1.03cm"><text:p text:style-name="P2"><text:span text:style-name="T2_1">OFFICIAL</text:span></text:p></draw:text-box><svg:desc>OFFICIAL</svg:desc></draw:frame><text:span text:style-name="T2_2">OFFICIAL</text:span></text:p>
      </style:header>
      <style:footer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>
              <text:p text:style-name="P3"><draw:frame svg:x="0cm" svg:y="0cm" svg:width="1.441cm" svg:height="1.03cm" draw:style-name="FR2" text:anchor-type="page" draw:z-index="10"><draw:text-box fo:min-height="1.03cm"><text:p text:style-name="P4"><text:span text:style-name="T4_1">OFFICIAL</text:span></text:p></draw:text-box><svg:desc>OFFICIAL</svg:desc></draw:frame></text:p>
            </table:table-cell>
            <table:table-cell table:style-name="Cell2">
              <text:p text:style-name="P5"/>
            </table:table-cell>
            <table:table-cell table:style-name="Cell3">
              <text:p text:style-name="P6"/>
            </table:table-cell>
          </table:table-row>
        </table:table>
        <text:p text:style-name="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 202526</dc:title>
    <meta:initial-creator>Tushar Talukdar</meta:initial-creator>
    <meta:creation-date>2026-08-11T11:14:00</meta:creation-date>
    <dc:creator>Gayathri Sooriyakumar</dc:creator>
    <dc:date>2026-08-11T11:14:00</dc:date>
    <meta:editing-cycles>2</meta:editing-cycles>
    <meta:editing-duration>PT1M</meta:editing-duration>
    <meta:document-statistic meta:page-count="34" meta:paragraph-count="193" meta:row-count="687" meta:word-count="14481" meta:character-count="96835" meta:non-whitespace-character-count="82547"/>
    <meta:user-defined meta:name="ClassificationContentMarkingFooterFontProps">#000000,10,Aptos</meta:user-defined>
    <meta:user-defined meta:name="ClassificationContentMarkingFooterShapeIds">2c012575,2a5b8f8c,6a16242e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2afd8d2f,20249d36,59da1928</meta:user-defined>
    <meta:user-defined meta:name="ClassificationContentMarkingHeaderText">OFFICIAL</meta:user-defined>
    <meta:user-defined meta:name="ContentTypeId">0x010100A9E804AD2130B047BEB1B1355903FA590700E0C7211E6E5AE448B21E5ABA8FAF257E</meta:user-defined>
    <meta:user-defined meta:name="Document Type"/>
    <meta:user-defined meta:name="Document_x0020_Type"/>
    <meta:user-defined meta:name="MediaServiceImageTags"/>
    <meta:user-defined meta:name="Project"/>
    <meta:user-defined meta:name="Work Area"/>
    <meta:user-defined meta:name="Work_x0020_Area"/>
    <meta:user-defined meta:name="_dlc_DocIdItemGuid">ae207a77-ff0f-4786-a647-2aefba64a743</meta:user-defined>
  </office:meta>
</office:document-meta>
</file>