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Body_20_Text" style:master-page-name="Standard">
      <style:text-properties style:font-name="Calibri"/>
    </style:style>
    <style:style style:name="P2" style:family="paragraph" style:parent-style-name="Body_20_Text">
      <style:text-properties style:font-name="Calibri"/>
    </style:style>
    <style:style style:name="P3" style:family="paragraph" style:parent-style-name="Body_20_Text">
      <style:text-properties style:font-name="Calibri"/>
    </style:style>
    <style:style style:name="P4" style:family="paragraph" style:parent-style-name="Body_20_Text">
      <style:text-properties style:font-name="Calibri"/>
    </style:style>
    <style:style style:name="P5" style:family="paragraph" style:parent-style-name="Body_20_Text">
      <style:text-properties style:font-name="Calibri"/>
    </style:style>
    <style:style style:name="P6" style:family="paragraph" style:parent-style-name="Body_20_Text">
      <style:paragraph-properties fo:margin-top="0.009cm"/>
      <style:text-properties style:font-name="Calibri" fo:font-size="5pt" style:font-size-asian="5pt"/>
    </style:style>
    <style:style style:name="FR1" style:family="graphic" style:parent-style-name="Body_20_Text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none" style:run-through="foreground" draw:auto-grow-height="false" draw:auto-grow-width="false"/>
    </style:style>
    <style:style style:name="P7" style:family="paragraph" style:parent-style-name="Body_20_Text">
      <style:text-properties style:font-name="Calibri"/>
    </style:style>
    <style:style style:name="P8" style:family="paragraph" style:parent-style-name="Body_20_Text">
      <style:paragraph-properties fo:margin-top="0.005cm"/>
      <style:text-properties style:font-name="Calibri" fo:font-size="12.5pt" style:font-size-asian="12.5pt"/>
    </style:style>
    <style:style style:name="P9" style:family="paragraph" style:parent-style-name="Body_20_Text">
      <style:paragraph-properties fo:margin-top="0.166cm" fo:margin-left="12.732cm"/>
    </style:style>
    <style:style style:name="T9_1" style:family="text"/>
    <style:style style:name="T9_2" style:family="text">
      <style:text-properties fo:letter-spacing="-0.009cm"/>
    </style:style>
    <style:style style:name="T9_3" style:family="text"/>
    <style:style style:name="T9_4" style:family="text">
      <style:text-properties fo:letter-spacing="-0.016cm"/>
    </style:style>
    <style:style style:name="T9_5" style:family="text"/>
    <style:style style:name="T9_6" style:family="text">
      <style:text-properties fo:letter-spacing="-0.014cm"/>
    </style:style>
    <style:style style:name="T9_7" style:family="text"/>
    <style:style style:name="P10" style:family="paragraph" style:parent-style-name="Body_20_Text">
      <style:paragraph-properties fo:text-indent="-0.132cm" fo:margin-left="16.491cm" fo:margin-right="0.19cm"/>
    </style:style>
    <style:style style:name="T10_1" style:family="text"/>
    <style:style style:name="T10_2" style:family="text">
      <style:text-properties fo:letter-spacing="-0.023cm"/>
    </style:style>
    <style:style style:name="T10_3" style:family="text"/>
    <style:style style:name="T10_4" style:family="text">
      <style:text-properties fo:letter-spacing="-0.093cm"/>
    </style:style>
    <style:style style:name="T10_5" style:family="text">
      <style:text-properties fo:letter-spacing="-0.002cm"/>
    </style:style>
    <style:style style:name="T10_6" style:family="text">
      <style:text-properties fo:letter-spacing="-0.021cm"/>
    </style:style>
    <style:style style:name="T10_7" style:family="text"/>
    <style:style style:name="P11" style:family="paragraph" style:parent-style-name="Body_20_Text">
      <style:paragraph-properties fo:text-align="right" fo:margin-right="0.21cm"/>
    </style:style>
    <style:style style:name="T11_1" style:family="text"/>
    <style:style style:name="T11_2" style:family="text">
      <style:text-properties fo:letter-spacing="-0.011cm"/>
    </style:style>
    <style:style style:name="T11_3" style:family="text"/>
    <style:style style:name="T11_4" style:family="text">
      <style:text-properties fo:letter-spacing="-0.002cm"/>
    </style:style>
    <style:style style:name="T11_5" style:family="text"/>
    <style:style style:name="T11_6" style:family="text">
      <style:text-properties fo:letter-spacing="-0.009cm"/>
    </style:style>
    <style:style style:name="T11_7" style:family="text"/>
    <style:style style:name="T11_8" style:family="text">
      <style:text-properties fo:letter-spacing="-0.007cm"/>
    </style:style>
    <style:style style:name="T11_9" style:family="text"/>
    <style:style style:name="P12" style:family="paragraph" style:parent-style-name="Body_20_Text">
      <style:paragraph-properties fo:text-align="right" fo:margin-right="0.208cm"/>
    </style:style>
    <style:style style:name="T12_1" style:family="text"/>
    <style:style style:name="T12_2" style:family="text"/>
    <style:style style:name="P13" style:family="paragraph" style:parent-style-name="Body_20_Text"/>
    <style:style style:name="P14" style:family="paragraph" style:parent-style-name="Body_20_Text"/>
    <style:style style:name="P15" style:family="paragraph" style:parent-style-name="Body_20_Text"/>
    <style:style style:name="P16" style:family="paragraph" style:parent-style-name="Body_20_Text"/>
    <style:style style:name="P17" style:family="paragraph" style:parent-style-name="Body_20_Text">
      <style:paragraph-properties fo:margin-top="0.007cm"/>
      <style:text-properties fo:font-size="9.5pt" style:font-size-asian="9.5pt"/>
    </style:style>
    <style:style style:name="P18" style:family="paragraph" style:parent-style-name="Body_20_Text">
      <style:paragraph-properties fo:margin-top="0.164cm" fo:margin-left="2.54cm" fo:margin-right="7.213cm"/>
    </style:style>
    <style:style style:name="T18_1" style:family="text"/>
    <style:style style:name="T18_2" style:family="text">
      <style:text-properties fo:letter-spacing="0.081cm"/>
    </style:style>
    <style:style style:name="T18_3" style:family="text"/>
    <style:style style:name="T18_4" style:family="text">
      <style:text-properties fo:letter-spacing="0.079cm"/>
    </style:style>
    <style:style style:name="T18_5" style:family="text"/>
    <style:style style:name="T18_6" style:family="text">
      <style:text-properties fo:letter-spacing="0.078cm"/>
    </style:style>
    <style:style style:name="T18_7" style:family="text"/>
    <style:style style:name="T18_8" style:family="text">
      <style:text-properties fo:letter-spacing="0.076cm"/>
    </style:style>
    <style:style style:name="T18_9" style:family="text"/>
    <style:style style:name="T18_10" style:family="text">
      <style:text-properties fo:letter-spacing="-0.093cm"/>
    </style:style>
    <style:style style:name="T18_11" style:family="text"/>
    <style:style style:name="T18_12" style:family="text">
      <style:text-properties fo:letter-spacing="0.014cm"/>
    </style:style>
    <style:style style:name="T18_13" style:family="text"/>
    <style:style style:name="T18_14" style:family="text">
      <style:text-properties fo:letter-spacing="0.014cm"/>
    </style:style>
    <style:style style:name="T18_15" style:family="text"/>
    <style:style style:name="P19" style:family="paragraph" style:parent-style-name="Body_20_Text">
      <style:paragraph-properties fo:margin-left="2.54cm" fo:margin-right="12.901cm"/>
    </style:style>
    <style:style style:name="T19_1" style:family="text"/>
    <style:style style:name="T19_2" style:family="text">
      <style:text-properties fo:letter-spacing="0.018cm"/>
    </style:style>
    <style:style style:name="T19_3" style:family="text"/>
    <style:style style:name="T19_4" style:family="text">
      <style:text-properties fo:letter-spacing="0.002cm"/>
    </style:style>
    <style:style style:name="T19_5" style:family="text"/>
    <style:style style:name="T19_6" style:family="text">
      <style:text-properties fo:letter-spacing="0.037cm"/>
    </style:style>
    <style:style style:name="T19_7" style:family="text"/>
    <style:style style:name="T19_8" style:family="text">
      <style:text-properties fo:letter-spacing="0.044cm"/>
    </style:style>
    <style:style style:name="T19_9" style:family="text"/>
    <style:style style:name="P20" style:family="paragraph" style:parent-style-name="Body_20_Text"/>
    <style:style style:name="P21" style:family="paragraph" style:parent-style-name="Body_20_Text">
      <style:paragraph-properties fo:margin-left="2.54cm"/>
    </style:style>
    <style:style style:name="T21_1" style:family="text"/>
    <style:style style:name="P22" style:family="paragraph" style:parent-style-name="Body_20_Text">
      <style:paragraph-properties fo:margin-top="0.012cm"/>
      <style:text-properties fo:font-size="9.5pt" style:font-size-asian="9.5pt"/>
    </style:style>
    <style:style style:name="P23" style:family="paragraph" style:parent-style-name="Body_20_Text">
      <style:paragraph-properties fo:margin-left="2.54cm"/>
    </style:style>
    <style:style style:name="T23_1" style:family="text">
      <style:text-properties fo:font-weight="bold" style:font-weight-asian="bold"/>
    </style:style>
    <style:style style:name="T23_2" style:family="text">
      <style:text-properties fo:letter-spacing="-0.014cm" fo:font-weight="bold" style:font-weight-asian="bold"/>
    </style:style>
    <style:style style:name="T23_3" style:family="text"/>
    <style:style style:name="T23_4" style:family="text">
      <style:text-properties fo:letter-spacing="-0.012cm"/>
    </style:style>
    <style:style style:name="T23_5" style:family="text"/>
    <style:style style:name="T23_6" style:family="text">
      <style:text-properties fo:letter-spacing="-0.014cm"/>
    </style:style>
    <style:style style:name="T23_7" style:family="text"/>
    <style:style style:name="T23_8" style:family="text">
      <style:text-properties fo:letter-spacing="-0.012cm"/>
    </style:style>
    <style:style style:name="T23_9" style:family="text"/>
    <style:style style:name="T23_10" style:family="text">
      <style:text-properties fo:letter-spacing="-0.005cm"/>
    </style:style>
    <style:style style:name="T23_11" style:family="text"/>
    <style:style style:name="T23_12" style:family="text">
      <style:text-properties fo:letter-spacing="-0.014cm"/>
    </style:style>
    <style:style style:name="T23_13" style:family="text"/>
    <style:style style:name="P24" style:family="paragraph" style:parent-style-name="Body_20_Text">
      <style:paragraph-properties fo:margin-left="2.54cm"/>
    </style:style>
    <style:style style:name="T24_1" style:family="text">
      <style:text-properties fo:letter-spacing="-0.002cm" fo:font-weight="bold" style:font-weight-asian="bold"/>
    </style:style>
    <style:style style:name="T24_2" style:family="text">
      <style:text-properties fo:letter-spacing="-0.007cm" fo:font-weight="bold" style:font-weight-asian="bold"/>
    </style:style>
    <style:style style:name="T24_3" style:family="text">
      <style:text-properties fo:letter-spacing="-0.002cm" fo:font-weight="bold" style:font-weight-asian="bold"/>
    </style:style>
    <style:style style:name="T24_4" style:family="text">
      <style:text-properties fo:letter-spacing="-0.005cm" fo:font-weight="bold" style:font-weight-asian="bold"/>
    </style:style>
    <style:style style:name="T24_5" style:family="text"/>
    <style:style style:name="T24_6" style:family="text">
      <style:text-properties fo:letter-spacing="-0.007cm"/>
    </style:style>
    <style:style style:name="T24_7" style:family="text"/>
    <style:style style:name="T24_8" style:family="text">
      <style:text-properties fo:letter-spacing="-0.007cm"/>
    </style:style>
    <style:style style:name="T24_9" style:family="text"/>
    <style:style style:name="T24_10" style:family="text">
      <style:text-properties fo:letter-spacing="-0.007cm"/>
    </style:style>
    <style:style style:name="T24_11" style:family="text"/>
    <style:style style:name="T24_12" style:family="text">
      <style:text-properties fo:letter-spacing="-0.025cm"/>
    </style:style>
    <style:style style:name="T24_13" style:family="text"/>
    <style:style style:name="T24_14" style:family="text">
      <style:text-properties fo:letter-spacing="-0.007cm"/>
    </style:style>
    <style:style style:name="T24_15" style:family="text"/>
    <style:style style:name="T24_16" style:family="text">
      <style:text-properties fo:letter-spacing="-0.007cm"/>
    </style:style>
    <style:style style:name="T24_17" style:family="text"/>
    <style:style style:name="T24_18" style:family="text">
      <style:text-properties fo:letter-spacing="-0.005cm"/>
    </style:style>
    <style:style style:name="T24_19" style:family="text"/>
    <style:style style:name="T24_20" style:family="text"/>
    <style:style style:name="P25" style:family="paragraph" style:parent-style-name="Normal">
      <style:paragraph-properties fo:margin-left="2.54cm"/>
    </style:style>
    <style:style style:name="T25_1" style:family="text">
      <style:text-properties fo:font-size="10pt" style:font-size-asian="10pt" fo:font-weight="bold" style:font-weight-asian="bold"/>
    </style:style>
    <style:style style:name="T25_2" style:family="text">
      <style:text-properties fo:letter-spacing="-0.014cm" fo:font-size="10pt" style:font-size-asian="10pt" fo:font-weight="bold" style:font-weight-asian="bold"/>
    </style:style>
    <style:style style:name="T25_3" style:family="text">
      <style:text-properties fo:font-size="10pt" style:font-size-asian="10pt" fo:font-weight="bold" style:font-weight-asian="bold"/>
    </style:style>
    <style:style style:name="T25_4" style:family="text">
      <style:text-properties fo:letter-spacing="-0.002cm" fo:font-size="10pt" style:font-size-asian="10pt" fo:font-weight="bold" style:font-weight-asian="bold"/>
    </style:style>
    <style:style style:name="T25_5" style:family="text">
      <style:text-properties fo:font-size="10pt" style:font-size-asian="10pt"/>
    </style:style>
    <style:style style:name="P26" style:family="paragraph" style:parent-style-name="Body_20_Text">
      <style:text-properties fo:font-size="11pt" style:font-size-asian="11pt"/>
    </style:style>
    <style:style style:name="P27" style:family="paragraph" style:parent-style-name="Body_20_Text">
      <style:text-properties fo:font-size="9pt" style:font-size-asian="9pt"/>
    </style:style>
    <style:style style:name="P28" style:family="paragraph" style:parent-style-name="Body_20_Text">
      <style:paragraph-properties fo:margin-left="2.54cm"/>
    </style:style>
    <style:style style:name="T28_1" style:family="text"/>
    <style:style style:name="T28_2" style:family="text">
      <style:text-properties fo:letter-spacing="-0.012cm"/>
    </style:style>
    <style:style style:name="T28_3" style:family="text"/>
    <style:style style:name="T28_4" style:family="text">
      <style:text-properties fo:letter-spacing="-0.011cm"/>
    </style:style>
    <style:style style:name="T28_5" style:family="text"/>
    <style:style style:name="T28_6" style:family="text">
      <style:text-properties fo:letter-spacing="-0.011cm"/>
    </style:style>
    <style:style style:name="T28_7" style:family="text"/>
    <style:style style:name="P29" style:family="paragraph" style:parent-style-name="Body_20_Text">
      <style:paragraph-properties fo:margin-top="0.002cm"/>
    </style:style>
    <style:style style:name="P30" style:family="paragraph" style:parent-style-name="Body_20_Text">
      <style:paragraph-properties fo:margin-left="2.54cm" fo:margin-right="0.19cm"/>
    </style:style>
    <style:style style:name="T30_1" style:family="text"/>
    <style:style style:name="T30_2" style:family="text">
      <style:text-properties fo:letter-spacing="-0.009cm"/>
    </style:style>
    <style:style style:name="T30_3" style:family="text"/>
    <style:style style:name="T30_4" style:family="text">
      <style:text-properties fo:letter-spacing="-0.007cm"/>
    </style:style>
    <style:style style:name="T30_5" style:family="text"/>
    <style:style style:name="T30_6" style:family="text">
      <style:text-properties fo:letter-spacing="-0.007cm"/>
    </style:style>
    <style:style style:name="T30_7" style:family="text"/>
    <style:style style:name="T30_8" style:family="text">
      <style:text-properties fo:letter-spacing="-0.009cm"/>
    </style:style>
    <style:style style:name="T30_9" style:family="text"/>
    <style:style style:name="T30_10" style:family="text">
      <style:text-properties fo:letter-spacing="-0.007cm"/>
    </style:style>
    <style:style style:name="T30_11" style:family="text"/>
    <style:style style:name="T30_12" style:family="text">
      <style:text-properties fo:letter-spacing="-0.009cm"/>
    </style:style>
    <style:style style:name="T30_13" style:family="text"/>
    <style:style style:name="T30_14" style:family="text">
      <style:text-properties fo:letter-spacing="-0.007cm"/>
    </style:style>
    <style:style style:name="T30_15" style:family="text"/>
    <style:style style:name="T30_16" style:family="text">
      <style:text-properties fo:letter-spacing="-0.007cm"/>
    </style:style>
    <style:style style:name="T30_17" style:family="text"/>
    <style:style style:name="T30_18" style:family="text">
      <style:text-properties fo:letter-spacing="-0.009cm"/>
    </style:style>
    <style:style style:name="T30_19" style:family="text"/>
    <style:style style:name="T30_20" style:family="text">
      <style:text-properties fo:letter-spacing="-0.005cm"/>
    </style:style>
    <style:style style:name="T30_21" style:family="text"/>
    <style:style style:name="T30_22" style:family="text">
      <style:text-properties fo:letter-spacing="-0.009cm"/>
    </style:style>
    <style:style style:name="T30_23" style:family="text"/>
    <style:style style:name="T30_24" style:family="text">
      <style:text-properties fo:letter-spacing="-0.092cm"/>
    </style:style>
    <style:style style:name="T30_25" style:family="text"/>
    <style:style style:name="T30_26" style:family="text">
      <style:text-properties fo:letter-spacing="0.002cm"/>
    </style:style>
    <style:style style:name="T30_27" style:family="text"/>
    <style:style style:name="T30_28" style:family="text">
      <style:text-properties fo:letter-spacing="-0.007cm"/>
    </style:style>
    <style:style style:name="T30_29" style:family="text"/>
    <style:style style:name="T30_30" style:family="text">
      <style:text-properties fo:letter-spacing="-0.007cm"/>
    </style:style>
    <style:style style:name="T30_31" style:family="text"/>
    <style:style style:name="T30_32" style:family="text">
      <style:text-properties fo:letter-spacing="-0.007cm"/>
    </style:style>
    <style:style style:name="T30_33" style:family="text"/>
    <style:style style:name="T30_34" style:family="text">
      <style:text-properties fo:letter-spacing="-0.007cm"/>
    </style:style>
    <style:style style:name="T30_35" style:family="text"/>
    <style:style style:name="T30_36" style:family="text">
      <style:text-properties fo:letter-spacing="0.002cm"/>
    </style:style>
    <style:style style:name="T30_37" style:family="text"/>
    <style:style style:name="T30_38" style:family="text">
      <style:text-properties fo:letter-spacing="-0.005cm"/>
    </style:style>
    <style:style style:name="T30_39" style:family="text"/>
    <style:style style:name="T30_40" style:family="text">
      <style:text-properties fo:letter-spacing="-0.007cm"/>
    </style:style>
    <style:style style:name="T30_41" style:family="text"/>
    <style:style style:name="T30_42" style:family="text">
      <style:text-properties fo:letter-spacing="-0.021cm"/>
    </style:style>
    <style:style style:name="T30_43" style:family="text"/>
    <style:style style:name="T30_44" style:family="text">
      <style:text-properties fo:letter-spacing="-0.007cm"/>
    </style:style>
    <style:style style:name="T30_45" style:family="text"/>
    <style:style style:name="T30_46" style:family="text">
      <style:text-properties fo:letter-spacing="-0.007cm"/>
    </style:style>
    <style:style style:name="T30_47" style:family="text"/>
    <style:style style:name="T30_48" style:family="text">
      <style:text-properties fo:letter-spacing="-0.007cm"/>
    </style:style>
    <style:style style:name="T30_49" style:family="text"/>
    <style:style style:name="T30_50" style:family="text">
      <style:text-properties fo:letter-spacing="0.002cm"/>
    </style:style>
    <style:style style:name="T30_51" style:family="text"/>
    <style:style style:name="T30_52" style:family="text">
      <style:text-properties fo:letter-spacing="-0.007cm"/>
    </style:style>
    <style:style style:name="T30_53" style:family="text"/>
    <style:style style:name="P31" style:family="paragraph" style:parent-style-name="Body_20_Text"/>
    <style:style style:name="P32" style:family="paragraph" style:parent-style-name="Normal">
      <style:paragraph-properties fo:margin-left="2.54cm" fo:margin-right="0.19cm"/>
    </style:style>
    <style:style style:name="T32_1" style:family="text">
      <style:text-properties fo:font-size="10pt" style:font-size-asian="10pt"/>
    </style:style>
    <style:style style:name="T32_2" style:family="text">
      <style:text-properties fo:font-size="10pt" style:font-size-asian="10pt"/>
    </style:style>
    <style:style style:name="T32_3" style:family="text">
      <style:text-properties fo:font-size="10pt" style:font-size-asian="10pt"/>
    </style:style>
    <style:style style:name="T32_4" style:family="text">
      <style:text-properties fo:font-size="10pt" style:font-size-asian="10pt"/>
    </style:style>
    <style:style style:name="T32_5" style:family="text">
      <style:text-properties fo:letter-spacing="0.002cm" fo:font-size="10pt" style:font-size-asian="10pt"/>
    </style:style>
    <style:style style:name="T32_6" style:family="text">
      <style:text-properties fo:font-size="10pt" style:font-size-asian="10pt"/>
    </style:style>
    <style:style style:name="T32_7" style:family="text">
      <style:text-properties fo:letter-spacing="0.002cm" fo:font-size="10pt" style:font-size-asian="10pt"/>
    </style:style>
    <style:style style:name="T32_8" style:family="text">
      <style:text-properties fo:font-size="10pt" style:font-size-asian="10pt"/>
    </style:style>
    <style:style style:name="T32_9" style:family="text">
      <style:text-properties fo:letter-spacing="-0.009cm" fo:font-size="10pt" style:font-size-asian="10pt"/>
    </style:style>
    <style:style style:name="T32_10" style:family="text">
      <style:text-properties fo:font-size="10pt" style:font-size-asian="10pt"/>
    </style:style>
    <style:style style:name="T32_11" style:family="text">
      <style:text-properties fo:letter-spacing="-0.007cm" fo:font-size="10pt" style:font-size-asian="10pt"/>
    </style:style>
    <style:style style:name="T32_12" style:family="text">
      <style:text-properties fo:font-size="10pt" style:font-size-asian="10pt"/>
    </style:style>
    <style:style style:name="T32_13" style:family="text">
      <style:text-properties fo:letter-spacing="-0.007cm" fo:font-size="10pt" style:font-size-asian="10pt"/>
    </style:style>
    <style:style style:name="T32_14" style:family="text">
      <style:text-properties fo:font-size="10pt" style:font-size-asian="10pt"/>
    </style:style>
    <style:style style:name="T32_15" style:family="text">
      <style:text-properties fo:letter-spacing="-0.009cm" fo:font-size="10pt" style:font-size-asian="10pt"/>
    </style:style>
    <style:style style:name="T32_16" style:family="text">
      <style:text-properties fo:font-size="10pt" style:font-size-asian="10pt"/>
    </style:style>
    <style:style style:name="T32_17" style:family="text">
      <style:text-properties fo:letter-spacing="-0.007cm" fo:font-size="10pt" style:font-size-asian="10pt"/>
    </style:style>
    <style:style style:name="T32_18" style:family="text">
      <style:text-properties fo:font-size="10pt" style:font-size-asian="10pt"/>
    </style:style>
    <style:style style:name="T32_19" style:family="text">
      <style:text-properties fo:letter-spacing="-0.007cm" fo:font-size="10pt" style:font-size-asian="10pt"/>
    </style:style>
    <style:style style:name="T32_20" style:family="text">
      <style:text-properties fo:font-size="10pt" style:font-size-asian="10pt"/>
    </style:style>
    <style:style style:name="T32_21" style:family="text">
      <style:text-properties fo:letter-spacing="-0.009cm" fo:font-size="10pt" style:font-size-asian="10pt"/>
    </style:style>
    <style:style style:name="T32_22" style:family="text">
      <style:text-properties fo:font-size="10pt" style:font-size-asian="10pt"/>
    </style:style>
    <style:style style:name="T32_23" style:family="text">
      <style:text-properties fo:letter-spacing="-0.007cm" fo:font-size="10pt" style:font-size-asian="10pt"/>
    </style:style>
    <style:style style:name="T32_24" style:family="text">
      <style:text-properties fo:font-size="10pt" style:font-size-asian="10pt"/>
    </style:style>
    <style:style style:name="T32_25" style:family="text">
      <style:text-properties fo:letter-spacing="-0.009cm" fo:font-size="10pt" style:font-size-asian="10pt"/>
    </style:style>
    <style:style style:name="T32_26" style:family="text">
      <style:text-properties fo:font-size="10pt" style:font-size-asian="10pt"/>
    </style:style>
    <style:style style:name="T32_27" style:family="text">
      <style:text-properties fo:letter-spacing="-0.009cm" fo:font-size="10pt" style:font-size-asian="10pt"/>
    </style:style>
    <style:style style:name="T32_28" style:family="text">
      <style:text-properties fo:font-size="10pt" style:font-size-asian="10pt"/>
    </style:style>
    <style:style style:name="T32_29" style:family="text">
      <style:text-properties fo:letter-spacing="0.002cm" fo:font-size="10pt" style:font-size-asian="10pt"/>
    </style:style>
    <style:style style:name="T32_30" style:family="text">
      <style:text-properties fo:font-size="10pt" style:font-size-asian="10pt" fo:font-weight="bold" style:font-weight-asian="bold"/>
    </style:style>
    <style:style style:name="T32_31" style:family="text">
      <style:text-properties fo:letter-spacing="-0.007cm" fo:font-size="10pt" style:font-size-asian="10pt" fo:font-weight="bold" style:font-weight-asian="bold"/>
    </style:style>
    <style:style style:name="T32_32" style:family="text">
      <style:text-properties fo:font-size="10pt" style:font-size-asian="10pt" fo:font-weight="bold" style:font-weight-asian="bold"/>
    </style:style>
    <style:style style:name="T32_33" style:family="text">
      <style:text-properties fo:letter-spacing="-0.012cm" fo:font-size="10pt" style:font-size-asian="10pt" fo:font-weight="bold" style:font-weight-asian="bold"/>
    </style:style>
    <style:style style:name="T32_34" style:family="text">
      <style:text-properties fo:font-size="10pt" style:font-size-asian="10pt" fo:font-weight="bold" style:font-weight-asian="bold"/>
    </style:style>
    <style:style style:name="T32_35" style:family="text">
      <style:text-properties fo:letter-spacing="-0.092cm" fo:font-size="10pt" style:font-size-asian="10pt" fo:font-weight="bold" style:font-weight-asian="bold"/>
    </style:style>
    <style:style style:name="T32_36" style:family="text">
      <style:text-properties fo:font-size="10pt" style:font-size-asian="10pt" fo:font-weight="bold" style:font-weight-asian="bold"/>
    </style:style>
    <style:style style:name="T32_37" style:family="text">
      <style:text-properties fo:font-size="10pt" style:font-size-asian="10pt"/>
    </style:style>
    <style:style style:name="T32_38" style:family="text">
      <style:text-properties fo:font-size="10pt" style:font-size-asian="10pt" fo:font-weight="bold" style:font-weight-asian="bold"/>
    </style:style>
    <style:style style:name="T32_39" style:family="text">
      <style:text-properties fo:letter-spacing="0.002cm" fo:font-size="10pt" style:font-size-asian="10pt" fo:font-weight="bold" style:font-weight-asian="bold"/>
    </style:style>
    <style:style style:name="T32_40" style:family="text">
      <style:text-properties fo:font-size="10pt" style:font-size-asian="10pt"/>
    </style:style>
    <style:style style:name="T32_41" style:family="text">
      <style:text-properties fo:letter-spacing="0.004cm" fo:font-size="10pt" style:font-size-asian="10pt"/>
    </style:style>
    <style:style style:name="T32_42" style:family="text">
      <style:text-properties fo:font-size="10pt" style:font-size-asian="10pt"/>
    </style:style>
    <style:style style:name="T32_43" style:family="text">
      <style:text-properties fo:letter-spacing="0.004cm" fo:font-size="10pt" style:font-size-asian="10pt"/>
    </style:style>
    <style:style style:name="T32_44" style:family="text">
      <style:text-properties fo:font-size="10pt" style:font-size-asian="10pt"/>
    </style:style>
    <style:style style:name="T32_45" style:family="text">
      <style:text-properties fo:letter-spacing="-0.004cm" fo:font-size="10pt" style:font-size-asian="10pt"/>
    </style:style>
    <style:style style:name="T32_46" style:family="text">
      <style:text-properties fo:font-size="10pt" style:font-size-asian="10pt"/>
    </style:style>
    <style:style style:name="T32_47" style:family="text">
      <style:text-properties fo:letter-spacing="0.004cm" fo:font-size="10pt" style:font-size-asian="10pt"/>
    </style:style>
    <style:style style:name="T32_48" style:family="text">
      <style:text-properties fo:font-size="10pt" style:font-size-asian="10pt"/>
    </style:style>
    <style:style style:name="T32_49" style:family="text">
      <style:text-properties fo:letter-spacing="-0.004cm" fo:font-size="10pt" style:font-size-asian="10pt"/>
    </style:style>
    <style:style style:name="T32_50" style:family="text">
      <style:text-properties fo:font-size="10pt" style:font-size-asian="10pt"/>
    </style:style>
    <style:style style:name="T32_51" style:family="text">
      <style:text-properties fo:letter-spacing="-0.004cm" fo:font-size="10pt" style:font-size-asian="10pt"/>
    </style:style>
    <style:style style:name="T32_52" style:family="text">
      <style:text-properties fo:font-size="10pt" style:font-size-asian="10pt"/>
    </style:style>
    <style:style style:name="T32_53" style:family="text">
      <style:text-properties fo:letter-spacing="0.005cm" fo:font-size="10pt" style:font-size-asian="10pt"/>
    </style:style>
    <style:style style:name="T32_54" style:family="text">
      <style:text-properties fo:font-size="10pt" style:font-size-asian="10pt"/>
    </style:style>
    <style:style style:name="P33" style:family="paragraph" style:parent-style-name="Body_20_Text"/>
    <style:style style:name="P34" style:family="paragraph" style:parent-style-name="Body_20_Text">
      <style:paragraph-properties fo:margin-top="0.002cm" fo:margin-left="2.54cm"/>
    </style:style>
    <style:style style:name="T34_1" style:family="text"/>
    <style:style style:name="T34_2" style:family="text">
      <style:text-properties fo:letter-spacing="-0.007cm"/>
    </style:style>
    <style:style style:name="T34_3" style:family="text"/>
    <style:style style:name="T34_4" style:family="text">
      <style:text-properties fo:letter-spacing="-0.009cm"/>
    </style:style>
    <style:style style:name="T34_5" style:family="text"/>
    <style:style style:name="T34_6" style:family="text">
      <style:text-properties fo:letter-spacing="-0.007cm"/>
    </style:style>
    <style:style style:name="T34_7" style:family="text"/>
    <style:style style:name="T34_8" style:family="text">
      <style:text-properties fo:letter-spacing="-0.007cm"/>
    </style:style>
    <style:style style:name="T34_9" style:family="text"/>
    <style:style style:name="T34_10" style:family="text">
      <style:text-properties fo:letter-spacing="-0.005cm"/>
    </style:style>
    <style:style style:name="T34_11" style:family="text"/>
    <style:style style:name="T34_12" style:family="text">
      <style:text-properties fo:letter-spacing="-0.009cm"/>
    </style:style>
    <style:style style:name="T34_13" style:family="text"/>
    <style:style style:name="T34_14" style:family="text">
      <style:text-properties fo:letter-spacing="-0.007cm"/>
    </style:style>
    <style:style style:name="T34_15" style:family="text"/>
    <style:style style:name="T34_16" style:family="text">
      <style:text-properties fo:letter-spacing="-0.009cm"/>
    </style:style>
    <style:style style:name="T34_17" style:family="text"/>
    <style:style style:name="T34_18" style:family="text">
      <style:text-properties fo:letter-spacing="-0.009cm"/>
    </style:style>
    <style:style style:name="T34_19" style:family="text"/>
    <style:style style:name="T34_20" style:family="text">
      <style:text-properties fo:letter-spacing="0.002cm"/>
    </style:style>
    <style:style style:name="T34_21" style:family="text"/>
    <style:style style:name="T34_22" style:family="text">
      <style:text-properties fo:letter-spacing="-0.009cm"/>
    </style:style>
    <style:style style:name="T34_23" style:family="text"/>
    <style:style style:name="T34_24" style:family="text">
      <style:text-properties fo:letter-spacing="-0.007cm"/>
    </style:style>
    <style:style style:name="T34_25" style:family="text"/>
    <style:style style:name="P35" style:family="paragraph" style:parent-style-name="Body_20_Text">
      <style:paragraph-properties fo:margin-top="0.019cm"/>
      <style:text-properties fo:font-size="9.5pt" style:font-size-asian="9.5pt"/>
    </style:style>
    <style:style style:name="P36" style:family="paragraph" style:parent-style-name="List_20_Paragraph">
      <style:paragraph-properties fo:margin-right="1.035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36_1" style:family="text">
      <style:text-properties fo:font-size="10pt" style:font-size-asian="10pt"/>
    </style:style>
    <style:style style:name="T36_2" style:family="text">
      <style:text-properties fo:letter-spacing="-0.093cm" fo:font-size="10pt" style:font-size-asian="10pt"/>
    </style:style>
    <style:style style:name="T36_3" style:family="text">
      <style:text-properties fo:font-size="10pt" style:font-size-asian="10pt"/>
    </style:style>
    <style:style style:name="T36_4" style:family="text">
      <style:text-properties fo:letter-spacing="-0.005cm" fo:font-size="10pt" style:font-size-asian="10pt"/>
    </style:style>
    <style:style style:name="T36_5" style:family="text">
      <style:text-properties fo:font-size="10pt" style:font-size-asian="10pt"/>
    </style:style>
    <style:style style:name="P37" style:family="paragraph" style:parent-style-name="Body_20_Text">
      <style:paragraph-properties fo:margin-top="0.002cm"/>
    </style:style>
    <style:style style:name="P38" style:family="paragraph" style:parent-style-name="List_20_Paragraph">
      <style:paragraph-properties fo:margin-right="0.9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38_1" style:family="text">
      <style:text-properties fo:font-size="10pt" style:font-size-asian="10pt"/>
    </style:style>
    <style:style style:name="T38_2" style:family="text">
      <style:text-properties fo:letter-spacing="-0.011cm" fo:font-size="10pt" style:font-size-asian="10pt"/>
    </style:style>
    <style:style style:name="T38_3" style:family="text">
      <style:text-properties fo:font-size="10pt" style:font-size-asian="10pt"/>
    </style:style>
    <style:style style:name="T38_4" style:family="text">
      <style:text-properties fo:letter-spacing="-0.007cm" fo:font-size="10pt" style:font-size-asian="10pt"/>
    </style:style>
    <style:style style:name="T38_5" style:family="text">
      <style:text-properties fo:font-size="10pt" style:font-size-asian="10pt"/>
    </style:style>
    <style:style style:name="T38_6" style:family="text">
      <style:text-properties fo:letter-spacing="-0.011cm" fo:font-size="10pt" style:font-size-asian="10pt"/>
    </style:style>
    <style:style style:name="T38_7" style:family="text">
      <style:text-properties fo:font-size="10pt" style:font-size-asian="10pt"/>
    </style:style>
    <style:style style:name="T38_8" style:family="text">
      <style:text-properties fo:letter-spacing="-0.009cm" fo:font-size="10pt" style:font-size-asian="10pt"/>
    </style:style>
    <style:style style:name="T38_9" style:family="text">
      <style:text-properties fo:font-size="10pt" style:font-size-asian="10pt"/>
    </style:style>
    <style:style style:name="T38_10" style:family="text">
      <style:text-properties fo:letter-spacing="-0.009cm" fo:font-size="10pt" style:font-size-asian="10pt"/>
    </style:style>
    <style:style style:name="T38_11" style:family="text">
      <style:text-properties fo:font-size="10pt" style:font-size-asian="10pt"/>
    </style:style>
    <style:style style:name="T38_12" style:family="text">
      <style:text-properties fo:letter-spacing="-0.002cm" fo:font-size="10pt" style:font-size-asian="10pt"/>
    </style:style>
    <style:style style:name="T38_13" style:family="text">
      <style:text-properties fo:font-size="10pt" style:font-size-asian="10pt"/>
    </style:style>
    <style:style style:name="T38_14" style:family="text">
      <style:text-properties fo:letter-spacing="-0.009cm" fo:font-size="10pt" style:font-size-asian="10pt"/>
    </style:style>
    <style:style style:name="T38_15" style:family="text">
      <style:text-properties fo:font-size="10pt" style:font-size-asian="10pt"/>
    </style:style>
    <style:style style:name="T38_16" style:family="text">
      <style:text-properties fo:letter-spacing="-0.009cm" fo:font-size="10pt" style:font-size-asian="10pt"/>
    </style:style>
    <style:style style:name="T38_17" style:family="text">
      <style:text-properties fo:font-size="10pt" style:font-size-asian="10pt"/>
    </style:style>
    <style:style style:name="T38_18" style:family="text">
      <style:text-properties fo:letter-spacing="0.007cm" fo:font-size="10pt" style:font-size-asian="10pt"/>
    </style:style>
    <style:style style:name="T38_19" style:family="text">
      <style:text-properties fo:font-size="10pt" style:font-size-asian="10pt"/>
    </style:style>
    <style:style style:name="T38_20" style:family="text">
      <style:text-properties fo:letter-spacing="-0.002cm" fo:font-size="10pt" style:font-size-asian="10pt"/>
    </style:style>
    <style:style style:name="T38_21" style:family="text">
      <style:text-properties fo:font-size="10pt" style:font-size-asian="10pt"/>
    </style:style>
    <style:style style:name="T38_22" style:family="text">
      <style:text-properties fo:letter-spacing="-0.007cm" fo:font-size="10pt" style:font-size-asian="10pt"/>
    </style:style>
    <style:style style:name="T38_23" style:family="text">
      <style:text-properties fo:font-size="10pt" style:font-size-asian="10pt"/>
    </style:style>
    <style:style style:name="T38_24" style:family="text">
      <style:text-properties fo:letter-spacing="-0.011cm" fo:font-size="10pt" style:font-size-asian="10pt"/>
    </style:style>
    <style:style style:name="T38_25" style:family="text">
      <style:text-properties fo:font-size="10pt" style:font-size-asian="10pt"/>
    </style:style>
    <style:style style:name="T38_26" style:family="text">
      <style:text-properties fo:letter-spacing="-0.092cm" fo:font-size="10pt" style:font-size-asian="10pt"/>
    </style:style>
    <style:style style:name="T38_27" style:family="text">
      <style:text-properties fo:font-size="10pt" style:font-size-asian="10pt"/>
    </style:style>
    <style:style style:name="T38_28" style:family="text">
      <style:text-properties fo:letter-spacing="-0.004cm" fo:font-size="10pt" style:font-size-asian="10pt"/>
    </style:style>
    <style:style style:name="T38_29" style:family="text">
      <style:text-properties fo:font-size="10pt" style:font-size-asian="10pt"/>
    </style:style>
    <style:style style:name="T38_30" style:family="text">
      <style:text-properties fo:letter-spacing="-0.004cm" fo:font-size="10pt" style:font-size-asian="10pt"/>
    </style:style>
    <style:style style:name="T38_31" style:family="text">
      <style:text-properties fo:font-size="10pt" style:font-size-asian="10pt"/>
    </style:style>
    <style:style style:name="T38_32" style:family="text">
      <style:text-properties fo:letter-spacing="0.005cm" fo:font-size="10pt" style:font-size-asian="10pt"/>
    </style:style>
    <style:style style:name="T38_33" style:family="text">
      <style:text-properties fo:font-size="10pt" style:font-size-asian="10pt"/>
    </style:style>
    <style:style style:name="T38_34" style:family="text">
      <style:text-properties fo:letter-spacing="-0.002cm" fo:font-size="10pt" style:font-size-asian="10pt"/>
    </style:style>
    <style:style style:name="T38_35" style:family="text">
      <style:text-properties fo:font-size="10pt" style:font-size-asian="10pt"/>
    </style:style>
    <style:style style:name="T38_36" style:family="text">
      <style:text-properties fo:letter-spacing="-0.005cm" fo:font-size="10pt" style:font-size-asian="10pt"/>
    </style:style>
    <style:style style:name="T38_37" style:family="text">
      <style:text-properties fo:font-size="10pt" style:font-size-asian="10pt"/>
    </style:style>
    <style:style style:name="T38_38" style:family="text">
      <style:text-properties fo:letter-spacing="-0.004cm" fo:font-size="10pt" style:font-size-asian="10pt"/>
    </style:style>
    <style:style style:name="T38_39" style:family="text">
      <style:text-properties fo:font-size="10pt" style:font-size-asian="10pt"/>
    </style:style>
    <style:style style:name="T38_40" style:family="text">
      <style:text-properties fo:letter-spacing="-0.005cm" fo:font-size="10pt" style:font-size-asian="10pt"/>
    </style:style>
    <style:style style:name="T38_41" style:family="text">
      <style:text-properties fo:font-size="10pt" style:font-size-asian="10pt"/>
    </style:style>
    <style:style style:name="T38_42" style:family="text">
      <style:text-properties fo:letter-spacing="-0.005cm" fo:font-size="10pt" style:font-size-asian="10pt"/>
    </style:style>
    <style:style style:name="T38_43" style:family="text">
      <style:text-properties fo:font-size="10pt" style:font-size-asian="10pt"/>
    </style:style>
    <style:style style:name="T38_44" style:family="text">
      <style:text-properties fo:letter-spacing="-0.004cm" fo:font-size="10pt" style:font-size-asian="10pt"/>
    </style:style>
    <style:style style:name="T38_45" style:family="text">
      <style:text-properties fo:font-size="10pt" style:font-size-asian="10pt"/>
    </style:style>
    <style:style style:name="T38_46" style:family="text">
      <style:text-properties fo:letter-spacing="0.004cm" fo:font-size="10pt" style:font-size-asian="10pt"/>
    </style:style>
    <style:style style:name="T38_47" style:family="text">
      <style:text-properties fo:font-size="10pt" style:font-size-asian="10pt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9" style:family="paragraph" style:parent-style-name="Body_20_Text" style:master-page-name="MasterPage1"/>
    <style:style style:name="P40" style:family="paragraph" style:parent-style-name="Body_20_Text"/>
    <style:style style:name="P41" style:family="paragraph" style:parent-style-name="Body_20_Text">
      <style:paragraph-properties fo:margin-top="0.011cm"/>
      <style:text-properties fo:font-size="5.5pt" style:font-size-asian="5.5pt"/>
    </style:style>
    <style:style style:name="Table1" style:family="table">
      <style:table-properties table:align="left" style:width="15.729cm" fo:margin-left="2.558cm"/>
    </style:style>
    <style:style style:name="Column1" style:family="table-column">
      <style:table-column-properties style:column-width="11.601cm" style:use-optimal-column-width="false"/>
    </style:style>
    <style:style style:name="Column2" style:family="table-column">
      <style:table-column-properties style:column-width="4.127cm" style:use-optimal-column-width="false"/>
    </style:style>
    <style:style style:name="Row1" style:family="table-row">
      <style:table-row-properties style:min-row-height="0.691cm" style:use-optimal-row-height="false"/>
    </style:style>
    <style:style style:name="Cell1" style:family="table-cell">
      <style:table-cell-properties style:vertical-align="top" fo:border-top="#000000 0.018cm solid" fo:border-bottom="#000000 0.035cm solid" fo:border-left="#000000 0.018cm solid" fo:border-right="#000000 0.035cm solid" fo:wrap-option="wrap"/>
    </style:style>
    <style:style style:name="P42" style:family="paragraph" style:parent-style-name="Table_20_Paragraph">
      <style:paragraph-properties fo:margin-top="0.141cm" fo:margin-left="0.053cm"/>
    </style:style>
    <style:style style:name="T42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2_2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2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2_4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2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35cm solid" fo:border-left="#000000 0.035cm solid" fo:border-right="#000000 0.035cm solid" fo:wrap-option="wrap"/>
    </style:style>
    <style:style style:name="P43" style:family="paragraph" style:parent-style-name="Table_20_Paragraph">
      <style:paragraph-properties fo:margin-top="0.141cm" fo:margin-left="0.206cm"/>
    </style:style>
    <style:style style:name="T43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3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3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3_4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43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" style:family="table-row">
      <style:table-row-properties style:min-row-height="0.709cm" style:use-optimal-row-height="false"/>
    </style:style>
    <style:style style:name="Cell3" style:family="table-cell">
      <style:table-cell-properties style:vertical-align="top" fo:border-top="#000000 0.035cm solid" fo:border-bottom="#000000 0.018cm solid" fo:border-left="#000000 0.018cm solid" fo:border-right="#000000 0.035cm solid" fo:wrap-option="wrap"/>
    </style:style>
    <style:style style:name="P44" style:family="paragraph" style:parent-style-name="Table_20_Paragraph">
      <style:paragraph-properties fo:margin-top="0.141cm" fo:margin-left="0.053cm"/>
    </style:style>
    <style:style style:name="T44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4" style:family="text">
      <style:text-properties fo:letter-spacing="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8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4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35cm solid" fo:border-bottom="#000000 0.018cm solid" fo:border-left="#000000 0.035cm solid" fo:border-right="#000000 0.035cm solid" fo:wrap-option="wrap"/>
    </style:style>
    <style:style style:name="P45" style:family="paragraph" style:parent-style-name="Table_20_Paragraph">
      <style:paragraph-properties fo:text-align="right" fo:margin-top="0.141cm" fo:margin-right="0.016cm"/>
    </style:style>
    <style:style style:name="T45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711cm" style:use-optimal-row-height="false"/>
    </style:style>
    <style:style style:name="Cell5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46" style:family="paragraph" style:parent-style-name="Table_20_Paragraph">
      <style:paragraph-properties fo:margin-top="0.141cm" fo:margin-left="0.053cm"/>
    </style:style>
    <style:style style:name="T46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2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4" style:family="text">
      <style:text-properties fo:letter-spacing="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8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6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47" style:family="paragraph" style:parent-style-name="Table_20_Paragraph">
      <style:paragraph-properties fo:text-align="right" fo:margin-top="0.141cm" fo:margin-right="0.016cm"/>
    </style:style>
    <style:style style:name="T47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0.711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48" style:family="paragraph" style:parent-style-name="Table_20_Paragraph">
      <style:paragraph-properties fo:margin-top="0.143cm" fo:margin-left="0.053cm"/>
    </style:style>
    <style:style style:name="T48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4" style:family="text">
      <style:text-properties fo:letter-spacing="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8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48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49" style:family="paragraph" style:parent-style-name="Table_20_Paragraph">
      <style:paragraph-properties fo:text-align="right" fo:margin-top="0.143cm" fo:margin-right="0.016cm"/>
    </style:style>
    <style:style style:name="T49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711cm" style:use-optimal-row-height="false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50" style:family="paragraph" style:parent-style-name="Table_20_Paragraph">
      <style:paragraph-properties fo:margin-top="0.141cm" fo:margin-left="0.053cm"/>
    </style:style>
    <style:style style:name="T50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2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8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4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8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0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51" style:family="paragraph" style:parent-style-name="Table_20_Paragraph">
      <style:paragraph-properties fo:text-align="right" fo:margin-top="0.141cm" fo:margin-right="0.016cm"/>
    </style:style>
    <style:style style:name="T51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0.711cm" style:use-optimal-row-height="false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52" style:family="paragraph" style:parent-style-name="Table_20_Paragraph">
      <style:paragraph-properties fo:margin-top="0.143cm" fo:margin-left="0.053cm"/>
    </style:style>
    <style:style style:name="T52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4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6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0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2" style:family="text">
      <style:text-properties fo:letter-spacing="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4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8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2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53" style:family="paragraph" style:parent-style-name="Table_20_Paragraph">
      <style:paragraph-properties fo:text-align="right" fo:margin-top="0.143cm" fo:margin-right="0.016cm"/>
    </style:style>
    <style:style style:name="T53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0.711cm" style:use-optimal-row-height="false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54" style:family="paragraph" style:parent-style-name="Table_20_Paragraph">
      <style:paragraph-properties fo:margin-top="0.141cm" fo:margin-left="0.053cm"/>
    </style:style>
    <style:style style:name="T54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2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8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4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8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4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55" style:family="paragraph" style:parent-style-name="Table_20_Paragraph">
      <style:paragraph-properties fo:text-align="right" fo:margin-top="0.141cm" fo:margin-right="0.016cm"/>
    </style:style>
    <style:style style:name="T55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711cm" style:use-optimal-row-height="false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56" style:family="paragraph" style:parent-style-name="Table_20_Paragraph">
      <style:paragraph-properties fo:margin-top="0.141cm" fo:margin-left="0.053cm"/>
    </style:style>
    <style:style style:name="T56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4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6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0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2" style:family="text">
      <style:text-properties fo:letter-spacing="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4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8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6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57" style:family="paragraph" style:parent-style-name="Table_20_Paragraph">
      <style:paragraph-properties fo:text-align="right" fo:margin-top="0.141cm" fo:margin-right="0.016cm"/>
    </style:style>
    <style:style style:name="T57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711cm" style:use-optimal-row-height="false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58" style:family="paragraph" style:parent-style-name="Table_20_Paragraph">
      <style:paragraph-properties fo:margin-top="0.143cm" fo:margin-left="0.053cm"/>
    </style:style>
    <style:style style:name="T58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2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8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4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8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58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59" style:family="paragraph" style:parent-style-name="Table_20_Paragraph">
      <style:paragraph-properties fo:text-align="right" fo:margin-top="0.143cm" fo:margin-right="0.016cm"/>
    </style:style>
    <style:style style:name="T59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0.711cm" style:use-optimal-row-height="false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60" style:family="paragraph" style:parent-style-name="Table_20_Paragraph">
      <style:paragraph-properties fo:margin-top="0.141cm" fo:margin-left="0.053cm"/>
    </style:style>
    <style:style style:name="T60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4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6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0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2" style:family="text">
      <style:text-properties fo:letter-spacing="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4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8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0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61" style:family="paragraph" style:parent-style-name="Table_20_Paragraph">
      <style:paragraph-properties fo:text-align="right" fo:margin-top="0.141cm" fo:margin-right="0.016cm"/>
    </style:style>
    <style:style style:name="T61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min-row-height="0.663cm" style:use-optimal-row-height="false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62" style:family="paragraph" style:parent-style-name="Table_20_Paragraph">
      <style:paragraph-properties fo:margin-top="0.111cm" fo:margin-left="0.053cm"/>
    </style:style>
    <style:style style:name="T62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2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4" style:family="text">
      <style:text-properties fo:letter-spacing="-0.01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2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63" style:family="paragraph" style:parent-style-name="Table_20_Paragraph">
      <style:paragraph-properties fo:text-align="right" fo:margin-top="0.111cm" fo:margin-right="0.016cm"/>
    </style:style>
    <style:style style:name="T63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2" style:family="table-row">
      <style:table-row-properties style:min-row-height="0.711cm" style:use-optimal-row-height="false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64" style:family="paragraph" style:parent-style-name="Table_20_Paragraph">
      <style:paragraph-properties fo:margin-top="0.143cm" fo:margin-left="0.053cm"/>
    </style:style>
    <style:style style:name="T64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4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6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0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2" style:family="text">
      <style:text-properties fo:letter-spacing="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4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8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4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65" style:family="paragraph" style:parent-style-name="Table_20_Paragraph">
      <style:paragraph-properties fo:text-align="right" fo:margin-top="0.143cm" fo:margin-right="0.016cm"/>
    </style:style>
    <style:style style:name="T65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3" style:family="table-row">
      <style:table-row-properties style:min-row-height="0.711cm" style:use-optimal-row-height="false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66" style:family="paragraph" style:parent-style-name="Table_20_Paragraph">
      <style:paragraph-properties fo:margin-top="0.143cm" fo:margin-left="0.053cm"/>
    </style:style>
    <style:style style:name="T66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2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4" style:family="text">
      <style:text-properties fo:letter-spacing="-0.01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6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67" style:family="paragraph" style:parent-style-name="Table_20_Paragraph">
      <style:paragraph-properties fo:text-align="right" fo:margin-top="0.143cm" fo:margin-right="0.016cm"/>
    </style:style>
    <style:style style:name="T67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4" style:family="table-row">
      <style:table-row-properties style:min-row-height="0.711cm" style:use-optimal-row-height="false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35cm solid" fo:wrap-option="wrap"/>
    </style:style>
    <style:style style:name="P68" style:family="paragraph" style:parent-style-name="Table_20_Paragraph">
      <style:paragraph-properties fo:margin-top="0.143cm" fo:margin-left="0.053cm"/>
    </style:style>
    <style:style style:name="T68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2" style:family="text">
      <style:text-properties fo:letter-spacing="-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4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6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0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2" style:family="text">
      <style:text-properties fo:letter-spacing="0.00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4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6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8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68_1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18cm solid" fo:border-bottom="#000000 0.018cm solid" fo:border-left="#000000 0.035cm solid" fo:border-right="#000000 0.035cm solid" fo:wrap-option="wrap"/>
    </style:style>
    <style:style style:name="P69" style:family="paragraph" style:parent-style-name="Table_20_Paragraph">
      <style:paragraph-properties fo:text-align="right" fo:margin-top="0.143cm" fo:margin-right="0.016cm"/>
    </style:style>
    <style:style style:name="T69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5" style:family="table-row">
      <style:table-row-properties style:min-row-height="0.693cm" style:use-optimal-row-height="false"/>
    </style:style>
    <style:style style:name="Cell29" style:family="table-cell">
      <style:table-cell-properties style:vertical-align="top" fo:border-top="#000000 0.018cm solid" fo:border-bottom="#000000 0.035cm solid" fo:border-left="#000000 0.018cm solid" fo:border-right="#000000 0.035cm solid" fo:wrap-option="wrap"/>
    </style:style>
    <style:style style:name="P70" style:family="paragraph" style:parent-style-name="Table_20_Paragraph">
      <style:paragraph-properties fo:margin-top="0.141cm" fo:margin-left="0.053cm"/>
    </style:style>
    <style:style style:name="T70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2" style:family="text">
      <style:text-properties fo:letter-spacing="-0.004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4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6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8" style:family="text">
      <style:text-properties fo:letter-spacing="-0.005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9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0" style:family="text">
      <style:text-properties fo:letter-spacing="-0.011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2" style:family="text">
      <style:text-properties fo:letter-spacing="-0.007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3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4" style:family="text">
      <style:text-properties fo:letter-spacing="-0.012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5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6" style:family="text">
      <style:text-properties fo:letter-spacing="-0.009cm"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T70_17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top="#000000 0.018cm solid" fo:border-bottom="#000000 0.035cm solid" fo:border-left="#000000 0.035cm solid" fo:border-right="#000000 0.035cm solid" fo:wrap-option="wrap"/>
    </style:style>
    <style:style style:name="P71" style:family="paragraph" style:parent-style-name="Table_20_Paragraph">
      <style:paragraph-properties fo:text-align="right" fo:margin-top="0.141cm" fo:margin-right="0.016cm"/>
    </style:style>
    <style:style style:name="T71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min-row-height="0.46cm" style:use-optimal-row-height="false"/>
    </style:style>
    <style:style style:name="Cell31" style:family="table-cell">
      <style:table-cell-properties style:vertical-align="top" fo:border-top="#000000 0.035cm solid" fo:border-bottom="#000000 0.035cm solid" fo:border-left="#000000 0.018cm solid" fo:border-right="#000000 0.035cm solid" fo:wrap-option="wrap"/>
    </style:style>
    <style:style style:name="P72" style:family="paragraph" style:parent-style-name="Table_20_Paragraph">
      <style:paragraph-properties fo:line-height="0.409cm" fo:margin-top="0.016cm" fo:margin-left="0.053cm"/>
    </style:style>
    <style:style style:name="T72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73" style:family="paragraph" style:parent-style-name="Table_20_Paragraph">
      <style:paragraph-properties fo:text-align="right" fo:line-height="0.409cm" fo:margin-top="0.016cm" fo:margin-right="0.016cm"/>
    </style:style>
    <style:style style:name="T73_1" style:family="text">
      <style:text-properties style:font-name="Calibri" fo:font-size="10.5pt" style:font-name-asian="Calibri" style:font-size-asian="10.5pt" style:font-name-complex="Calibri" style:font-size-complex="11pt" fo:language="en" fo:language-asian="en" fo:language-complex="ar" fo:country="US" fo:country-asian="US" fo:country-complex="SA"/>
    </style:style>
    <style:style style:name="P74" style:family="paragraph" style:parent-style-name="Body_20_Text">
      <style:paragraph-properties fo:margin-top="0.011cm"/>
      <style:text-properties fo:font-size="6pt" style:font-size-asian="6pt"/>
    </style:style>
    <style:style style:name="P75" style:family="paragraph" style:parent-style-name="List_20_Paragraph">
      <style:paragraph-properties fo:text-align="justify" fo:margin-top="0.166cm" fo:margin-right="0.961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75_1" style:family="text">
      <style:text-properties fo:font-size="10pt" style:font-size-asian="10pt"/>
    </style:style>
    <style:style style:name="T75_2" style:family="text">
      <style:text-properties fo:letter-spacing="-0.095cm" fo:font-size="10pt" style:font-size-asian="10pt"/>
    </style:style>
    <style:style style:name="T75_3" style:family="text">
      <style:text-properties fo:font-size="10pt" style:font-size-asian="10pt"/>
    </style:style>
    <style:style style:name="T75_4" style:family="text">
      <style:text-properties fo:letter-spacing="-0.005cm" fo:font-size="10pt" style:font-size-asian="10pt"/>
    </style:style>
    <style:style style:name="T75_5" style:family="text">
      <style:text-properties fo:font-size="10pt" style:font-size-asian="10pt"/>
    </style:style>
    <style:style style:name="T75_6" style:family="text">
      <style:text-properties fo:letter-spacing="-0.005cm" fo:font-size="10pt" style:font-size-asian="10pt"/>
    </style:style>
    <style:style style:name="T75_7" style:family="text">
      <style:text-properties fo:font-size="10pt" style:font-size-asian="10pt"/>
    </style:style>
    <style:style style:name="T75_8" style:family="text">
      <style:text-properties fo:letter-spacing="0.005cm" fo:font-size="10pt" style:font-size-asian="10pt"/>
    </style:style>
    <style:style style:name="T75_9" style:family="text">
      <style:text-properties fo:font-size="10pt" style:font-size-asian="10pt"/>
    </style:style>
    <style:style style:name="T75_10" style:family="text">
      <style:text-properties fo:letter-spacing="0.004cm" fo:font-size="10pt" style:font-size-asian="10pt"/>
    </style:style>
    <style:style style:name="T75_11" style:family="text">
      <style:text-properties fo:font-size="10pt" style:font-size-asian="10pt"/>
    </style:style>
    <style:style style:name="T75_12" style:family="text">
      <style:text-properties fo:letter-spacing="-0.005cm" fo:font-size="10pt" style:font-size-asian="10pt"/>
    </style:style>
    <style:style style:name="T75_13" style:family="text">
      <style:text-properties fo:font-size="10pt" style:font-size-asian="10pt"/>
    </style:style>
    <style:style style:name="T75_14" style:family="text">
      <style:text-properties fo:letter-spacing="-0.005cm" fo:font-size="10pt" style:font-size-asian="10pt"/>
    </style:style>
    <style:style style:name="T75_15" style:family="text">
      <style:text-properties fo:font-size="10pt" style:font-size-asian="10pt"/>
    </style:style>
    <style:style style:name="T75_16" style:family="text">
      <style:text-properties fo:letter-spacing="-0.004cm" fo:font-size="10pt" style:font-size-asian="10pt"/>
    </style:style>
    <style:style style:name="T75_17" style:family="text">
      <style:text-properties fo:font-size="10pt" style:font-size-asian="10pt"/>
    </style:style>
    <style:style style:name="T75_18" style:family="text">
      <style:text-properties fo:letter-spacing="-0.005cm" fo:font-size="10pt" style:font-size-asian="10pt"/>
    </style:style>
    <style:style style:name="T75_19" style:family="text">
      <style:text-properties fo:font-size="10pt" style:font-size-asian="10pt"/>
    </style:style>
    <style:style style:name="T75_20" style:family="text">
      <style:text-properties fo:letter-spacing="-0.005cm" fo:font-size="10pt" style:font-size-asian="10pt"/>
    </style:style>
    <style:style style:name="T75_21" style:family="text">
      <style:text-properties fo:font-size="10pt" style:font-size-asian="10pt"/>
    </style:style>
    <style:style style:name="T75_22" style:family="text">
      <style:text-properties fo:letter-spacing="0.005cm" fo:font-size="10pt" style:font-size-asian="10pt"/>
    </style:style>
    <style:style style:name="T75_23" style:family="text">
      <style:text-properties fo:font-size="10pt" style:font-size-asian="10pt"/>
    </style:style>
    <style:style style:name="P76" style:family="paragraph" style:parent-style-name="Body_20_Text"/>
    <style:style style:name="P77" style:family="paragraph" style:parent-style-name="Body_20_Text">
      <style:paragraph-properties fo:margin-top="0.014cm"/>
      <style:text-properties fo:font-size="5.5pt" style:font-size-asian="5.5pt" style:font-size-complex="5.5pt"/>
    </style:style>
    <style:style style:name="FR2" style:family="graphic" style:parent-style-name="Body_20_Text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none" style:run-through="foreground" draw:auto-grow-height="false" draw:auto-grow-width="false"/>
    </style:style>
    <style:style style:name="P78" style:family="paragraph" style:parent-style-name="Body_20_Text">
      <style:text-properties fo:font-size="14.5pt" style:font-size-asian="14.5pt"/>
    </style:style>
    <style:style style:name="P79" style:family="paragraph" style:parent-style-name="List_20_Paragraph">
      <style:paragraph-properties fo:text-align="justify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79_1" style:family="text">
      <style:text-properties fo:font-size="10pt" style:font-size-asian="10pt"/>
    </style:style>
    <style:style style:name="T79_2" style:family="text">
      <style:text-properties fo:letter-spacing="-0.093cm" fo:font-size="10pt" style:font-size-asian="10pt"/>
    </style:style>
    <style:style style:name="T79_3" style:family="text">
      <style:text-properties fo:font-size="10pt" style:font-size-asian="10pt"/>
    </style:style>
    <style:style style:name="T79_4" style:family="text">
      <style:text-properties fo:letter-spacing="-0.007cm" fo:font-size="10pt" style:font-size-asian="10pt"/>
    </style:style>
    <style:style style:name="T79_5" style:family="text">
      <style:text-properties fo:font-size="10pt" style:font-size-asian="10pt"/>
    </style:style>
    <style:style style:name="T79_6" style:family="text">
      <style:text-properties fo:letter-spacing="-0.004cm" fo:font-size="10pt" style:font-size-asian="10pt"/>
    </style:style>
    <style:style style:name="T79_7" style:family="text">
      <style:text-properties fo:font-size="10pt" style:font-size-asian="10pt"/>
    </style:style>
    <style:style style:name="T79_8" style:family="text">
      <style:text-properties fo:letter-spacing="-0.007cm" fo:font-size="10pt" style:font-size-asian="10pt"/>
    </style:style>
    <style:style style:name="T79_9" style:family="text">
      <style:text-properties fo:font-size="10pt" style:font-size-asian="10pt"/>
    </style:style>
    <style:style style:name="T79_10" style:family="text">
      <style:text-properties fo:letter-spacing="-0.007cm" fo:font-size="10pt" style:font-size-asian="10pt"/>
    </style:style>
    <style:style style:name="T79_11" style:family="text">
      <style:text-properties fo:font-size="10pt" style:font-size-asian="10pt"/>
    </style:style>
    <style:style style:name="T79_12" style:family="text">
      <style:text-properties fo:letter-spacing="-0.005cm" fo:font-size="10pt" style:font-size-asian="10pt"/>
    </style:style>
    <style:style style:name="T79_13" style:family="text">
      <style:text-properties fo:font-size="10pt" style:font-size-asian="10pt"/>
    </style:style>
    <style:style style:name="T79_14" style:family="text">
      <style:text-properties fo:letter-spacing="-0.007cm" fo:font-size="10pt" style:font-size-asian="10pt"/>
    </style:style>
    <style:style style:name="T79_15" style:family="text">
      <style:text-properties fo:font-size="10pt" style:font-size-asian="10pt"/>
    </style:style>
    <style:style style:name="T79_16" style:family="text">
      <style:text-properties fo:letter-spacing="-0.004cm" fo:font-size="10pt" style:font-size-asian="10pt"/>
    </style:style>
    <style:style style:name="T79_17" style:family="text">
      <style:text-properties fo:font-size="10pt" style:font-size-asian="10pt" fo:font-weight="bold" style:font-weight-asian="bold"/>
    </style:style>
    <style:style style:name="T79_18" style:family="text">
      <style:text-properties fo:letter-spacing="-0.007cm" fo:font-size="10pt" style:font-size-asian="10pt" fo:font-weight="bold" style:font-weight-asian="bold"/>
    </style:style>
    <style:style style:name="T79_19" style:family="text">
      <style:text-properties fo:font-size="10pt" style:font-size-asian="10pt" fo:font-weight="bold" style:font-weight-asian="bold"/>
    </style:style>
    <style:style style:name="T79_20" style:family="text">
      <style:text-properties fo:letter-spacing="-0.007cm" fo:font-size="10pt" style:font-size-asian="10pt" fo:font-weight="bold" style:font-weight-asian="bold"/>
    </style:style>
    <style:style style:name="T79_21" style:family="text">
      <style:text-properties fo:font-size="10pt" style:font-size-asian="10pt" fo:font-weight="bold" style:font-weight-asian="bold"/>
    </style:style>
    <style:style style:name="T79_22" style:family="text">
      <style:text-properties fo:letter-spacing="-0.007cm" fo:font-size="10pt" style:font-size-asian="10pt" fo:font-weight="bold" style:font-weight-asian="bold"/>
    </style:style>
    <style:style style:name="T79_23" style:family="text">
      <style:text-properties fo:font-size="10pt" style:font-size-asian="10pt" fo:font-weight="bold" style:font-weight-asian="bold"/>
    </style:style>
    <style:style style:name="T79_24" style:family="text">
      <style:text-properties fo:letter-spacing="-0.018cm" fo:font-size="10pt" style:font-size-asian="10pt" fo:font-weight="bold" style:font-weight-asian="bold"/>
    </style:style>
    <style:style style:name="T79_25" style:family="text">
      <style:text-properties fo:font-size="10pt" style:font-size-asian="10pt" fo:font-weight="bold" style:font-weight-asian="bold"/>
    </style:style>
    <style:style style:name="T79_26" style:family="text">
      <style:text-properties fo:letter-spacing="0.005cm" fo:font-size="10pt" style:font-size-asian="10pt" fo:font-weight="bold" style:font-weight-asian="bold"/>
    </style:style>
    <style:style style:name="T79_27" style:family="text">
      <style:text-properties fo:font-size="10pt" style:font-size-asian="10pt" fo:font-weight="bold" style:font-weight-asian="bold"/>
    </style:style>
    <style:style style:name="T79_28" style:family="text">
      <style:text-properties fo:letter-spacing="-0.014cm" fo:font-size="10pt" style:font-size-asian="10pt" fo:font-weight="bold" style:font-weight-asian="bold"/>
    </style:style>
    <style:style style:name="T79_29" style:family="text">
      <style:text-properties fo:font-size="10pt" style:font-size-asian="10pt" fo:font-weight="bold" style:font-weight-asian="bold"/>
    </style:style>
    <style:style style:name="T79_30" style:family="text">
      <style:text-properties fo:letter-spacing="0.002cm" fo:font-size="10pt" style:font-size-asian="10pt" fo:font-weight="bold" style:font-weight-asian="bold"/>
    </style:style>
    <style:style style:name="T79_31" style:family="text">
      <style:text-properties fo:font-size="10pt" style:font-size-asian="10pt" fo:font-weight="bold" style:font-weight-asian="bold"/>
    </style:style>
    <style:style style:name="T79_32" style:family="text">
      <style:text-properties fo:letter-spacing="-0.007cm" fo:font-size="10pt" style:font-size-asian="10pt" fo:font-weight="bold" style:font-weight-asian="bold"/>
    </style:style>
    <style:style style:name="T79_33" style:family="text">
      <style:text-properties fo:font-size="10pt" style:font-size-asian="10pt" fo:font-weight="bold" style:font-weight-asian="bold"/>
    </style:style>
    <style:style style:name="T79_34" style:family="text">
      <style:text-properties fo:letter-spacing="0.002cm" fo:font-size="10pt" style:font-size-asian="10pt" fo:font-weight="bold" style:font-weight-asian="bold"/>
    </style:style>
    <style:style style:name="T79_35" style:family="text">
      <style:text-properties fo:font-size="10pt" style:font-size-asian="10pt" fo:font-weight="bold" style:font-weight-asian="bold"/>
    </style:style>
    <style:style style:name="T79_36" style:family="text">
      <style:text-properties fo:letter-spacing="-0.093cm" fo:font-size="10pt" style:font-size-asian="10pt" fo:font-weight="bold" style:font-weight-asian="bold"/>
    </style:style>
    <style:style style:name="T79_37" style:family="text">
      <style:text-properties fo:font-size="10pt" style:font-size-asian="10pt" fo:font-weight="bold" style:font-weight-asian="bold"/>
    </style:style>
    <style:style style:name="T79_38" style:family="text">
      <style:text-properties fo:letter-spacing="-0.002cm" fo:font-size="10pt" style:font-size-asian="10pt" fo:font-weight="bold" style:font-weight-asian="bold"/>
    </style:style>
    <style:style style:name="T79_39" style:family="text">
      <style:text-properties fo:font-size="10pt" style:font-size-asian="10pt" fo:font-weight="bold" style:font-weight-asian="bold"/>
    </style:style>
    <style:style style:name="T79_40" style:family="text">
      <style:text-properties fo:font-size="10pt" style:font-size-asian="10pt"/>
    </style:style>
    <style:style style:name="T79_41" style:family="text">
      <style:text-properties fo:letter-spacing="-0.004cm" fo:font-size="10pt" style:font-size-asian="10pt"/>
    </style:style>
    <style:style style:name="T79_42" style:family="text">
      <style:text-properties fo:font-size="10pt" style:font-size-asian="10pt"/>
    </style:style>
    <style:style style:name="P80" style:family="paragraph" style:parent-style-name="Body_20_Text"/>
    <style:style style:name="P81" style:family="paragraph" style:parent-style-name="List_20_Paragraph">
      <style:paragraph-properties fo:margin-top="0.002cm" fo:margin-right="1.117cm">
        <style:tab-stops>
          <style:tab-stop style:type="left" style:leader-style="none" style:position="0cm"/>
        </style:tab-stops>
      </style:paragraph-properties>
      <style:text-properties fo:font-size="10pt" style:font-size-asian="10pt"/>
    </style:style>
    <style:style style:name="T81_1" style:family="text">
      <style:text-properties fo:font-size="10pt" style:font-size-asian="10pt"/>
    </style:style>
    <style:style style:name="T81_2" style:family="text">
      <style:text-properties fo:font-size="10pt" style:font-size-asian="10pt"/>
    </style:style>
    <style:style style:name="T81_3" style:family="text">
      <style:text-properties fo:font-size="10pt" style:font-size-asian="10pt"/>
    </style:style>
    <style:style style:name="T81_4" style:family="text">
      <style:text-properties fo:letter-spacing="-0.093cm" fo:font-size="10pt" style:font-size-asian="10pt"/>
    </style:style>
    <style:style style:name="T81_5" style:family="text">
      <style:text-properties fo:font-size="10pt" style:font-size-asian="10pt"/>
    </style:style>
    <style:style style:name="T81_6" style:family="text">
      <style:text-properties fo:letter-spacing="-0.005cm" fo:font-size="10pt" style:font-size-asian="10pt"/>
    </style:style>
    <style:style style:name="T81_7" style:family="text">
      <style:text-properties fo:font-size="10pt" style:font-size-asian="10pt"/>
    </style:style>
    <style:style style:name="T81_8" style:family="text">
      <style:text-properties fo:letter-spacing="-0.018cm" fo:font-size="10pt" style:font-size-asian="10pt"/>
    </style:style>
    <style:style style:name="T81_9" style:family="text">
      <style:text-properties fo:font-size="10pt" style:font-size-asian="10pt"/>
    </style:style>
    <style:style style:name="T81_10" style:family="text">
      <style:text-properties fo:letter-spacing="-0.002cm" fo:font-size="10pt" style:font-size-asian="10pt"/>
    </style:style>
    <style:style style:name="T81_11" style:family="text">
      <style:text-properties fo:font-size="10pt" style:font-size-asian="10pt"/>
    </style:style>
    <style:style style:name="T81_12" style:family="text">
      <style:text-properties fo:letter-spacing="-0.004cm" fo:font-size="10pt" style:font-size-asian="10pt"/>
    </style:style>
    <style:style style:name="T81_13" style:family="text">
      <style:text-properties fo:font-size="10pt" style:font-size-asian="10pt"/>
    </style:style>
    <style:style style:name="P82" style:family="paragraph" style:parent-style-name="Body_20_Text"/>
    <style:style style:name="P83" style:family="paragraph" style:parent-style-name="Body_20_Text">
      <style:paragraph-properties fo:margin-left="2.54cm" fo:margin-right="0.385cm"/>
    </style:style>
    <style:style style:name="T83_1" style:family="text"/>
    <style:style style:name="T83_2" style:family="text">
      <style:text-properties fo:letter-spacing="-0.005cm"/>
    </style:style>
    <style:style style:name="T83_3" style:family="text"/>
    <style:style style:name="T83_4" style:family="text">
      <style:text-properties fo:letter-spacing="-0.009cm"/>
    </style:style>
    <style:style style:name="T83_5" style:family="text"/>
    <style:style style:name="T83_6" style:family="text">
      <style:text-properties fo:letter-spacing="-0.009cm"/>
    </style:style>
    <style:style style:name="T83_7" style:family="text"/>
    <style:style style:name="T83_8" style:family="text">
      <style:text-properties fo:letter-spacing="0.002cm"/>
    </style:style>
    <style:style style:name="T83_9" style:family="text"/>
    <style:style style:name="T83_10" style:family="text">
      <style:text-properties fo:letter-spacing="-0.004cm"/>
    </style:style>
    <style:style style:name="T83_11" style:family="text"/>
    <style:style style:name="T83_12" style:family="text">
      <style:text-properties fo:letter-spacing="-0.009cm"/>
    </style:style>
    <style:style style:name="T83_13" style:family="text"/>
    <style:style style:name="T83_14" style:family="text">
      <style:text-properties fo:letter-spacing="-0.007cm"/>
    </style:style>
    <style:style style:name="T83_15" style:family="text"/>
    <style:style style:name="T83_16" style:family="text">
      <style:text-properties fo:letter-spacing="-0.009cm"/>
    </style:style>
    <style:style style:name="T83_17" style:family="text"/>
    <style:style style:name="T83_18" style:family="text">
      <style:text-properties fo:letter-spacing="-0.009cm"/>
    </style:style>
    <style:style style:name="T83_19" style:family="text"/>
    <style:style style:name="T83_20" style:family="text">
      <style:text-properties fo:letter-spacing="-0.009cm"/>
    </style:style>
    <style:style style:name="T83_21" style:family="text"/>
    <style:style style:name="T83_22" style:family="text">
      <style:text-properties fo:letter-spacing="-0.009cm"/>
    </style:style>
    <style:style style:name="T83_23" style:family="text"/>
    <style:style style:name="T83_24" style:family="text">
      <style:text-properties fo:letter-spacing="-0.007cm"/>
    </style:style>
    <style:style style:name="T83_25" style:family="text"/>
    <style:style style:name="T83_26" style:family="text">
      <style:text-properties fo:letter-spacing="-0.009cm"/>
    </style:style>
    <style:style style:name="T83_27" style:family="text"/>
    <style:style style:name="T83_28" style:family="text">
      <style:text-properties fo:letter-spacing="-0.093cm"/>
    </style:style>
    <style:style style:name="T83_29" style:family="text"/>
    <style:style style:name="T83_30" style:family="text">
      <style:text-properties fo:letter-spacing="0.002cm"/>
    </style:style>
    <style:style style:name="T83_31" style:family="text"/>
    <style:style style:name="T83_32" style:family="text">
      <style:text-properties fo:letter-spacing="-0.005cm"/>
    </style:style>
    <style:style style:name="T83_33" style:family="text"/>
    <style:style style:name="T83_34" style:family="text">
      <style:text-properties fo:letter-spacing="-0.004cm"/>
    </style:style>
    <style:style style:name="T83_35" style:family="text"/>
    <style:style style:name="T83_36" style:family="text">
      <style:text-properties fo:letter-spacing="0.005cm"/>
    </style:style>
    <style:style style:name="T83_37" style:family="text"/>
    <style:style style:name="T83_38" style:family="text">
      <style:text-properties fo:letter-spacing="-0.004cm"/>
    </style:style>
    <style:style style:name="T83_39" style:family="text"/>
    <style:style style:name="P84" style:family="paragraph" style:parent-style-name="Body_20_Text"/>
    <style:style style:name="P85" style:family="paragraph" style:parent-style-name="Body_20_Text">
      <style:paragraph-properties fo:line-height="200%" fo:margin-left="2.54cm" fo:margin-right="0.385cm"/>
    </style:style>
    <style:style style:name="T85_1" style:family="text"/>
    <style:style style:name="T85_2" style:family="text">
      <style:text-properties fo:letter-spacing="-0.009cm"/>
    </style:style>
    <style:style style:name="T85_3" style:family="text"/>
    <style:style style:name="T85_4" style:family="text">
      <style:text-properties fo:letter-spacing="-0.007cm"/>
    </style:style>
    <style:style style:name="T85_5" style:family="text"/>
    <style:style style:name="T85_6" style:family="text">
      <style:text-properties fo:letter-spacing="-0.009cm"/>
    </style:style>
    <style:style style:name="T85_7" style:family="text"/>
    <style:style style:name="T85_8" style:family="text">
      <style:text-properties fo:letter-spacing="-0.005cm"/>
    </style:style>
    <style:style style:name="T85_9" style:family="text"/>
    <style:style style:name="T85_10" style:family="text">
      <style:text-properties fo:letter-spacing="-0.009cm"/>
    </style:style>
    <style:style style:name="T85_11" style:family="text"/>
    <style:style style:name="T85_12" style:family="text">
      <style:text-properties fo:letter-spacing="-0.004cm"/>
    </style:style>
    <style:style style:name="T85_13" style:family="text"/>
    <style:style style:name="T85_14" style:family="text">
      <style:text-properties fo:letter-spacing="0.002cm"/>
    </style:style>
    <style:style style:name="T85_15" style:family="text"/>
    <style:style style:name="T85_16" style:family="text">
      <style:text-properties fo:letter-spacing="-0.009cm"/>
    </style:style>
    <style:style style:name="T85_17" style:family="text"/>
    <style:style style:name="T85_18" style:family="text">
      <style:text-properties fo:letter-spacing="-0.007cm"/>
    </style:style>
    <style:style style:name="T85_19" style:family="text"/>
    <style:style style:name="T85_20" style:family="text">
      <style:text-properties fo:letter-spacing="-0.007cm"/>
    </style:style>
    <style:style style:name="T85_21" style:family="text"/>
    <style:style style:name="T85_22" style:family="text">
      <style:text-properties fo:letter-spacing="-0.009cm"/>
    </style:style>
    <style:style style:name="T85_23" style:family="text"/>
    <style:style style:name="T85_24" style:family="text">
      <style:text-properties fo:letter-spacing="0.004cm"/>
    </style:style>
    <style:style style:name="T85_25" style:family="text"/>
    <style:style style:name="T85_26" style:family="text">
      <style:text-properties fo:letter-spacing="-0.009cm"/>
    </style:style>
    <style:style style:name="T85_27" style:family="text"/>
    <style:style style:name="T85_28" style:family="text">
      <style:text-properties fo:letter-spacing="-0.007cm"/>
    </style:style>
    <style:style style:name="T85_29" style:family="text"/>
    <style:style style:name="T85_30" style:family="text">
      <style:text-properties fo:letter-spacing="-0.002cm"/>
    </style:style>
    <style:style style:name="T85_31" style:family="text"/>
    <style:style style:name="T85_32" style:family="text">
      <style:text-properties fo:letter-spacing="-0.007cm"/>
    </style:style>
    <style:style style:name="T85_33" style:family="text"/>
    <style:style style:name="T85_34" style:family="text">
      <style:text-properties fo:letter-spacing="-0.093cm"/>
    </style:style>
    <style:style style:name="T85_35" style:family="text"/>
    <style:style style:name="T85_36" style:family="text">
      <style:text-properties fo:letter-spacing="-0.005cm"/>
    </style:style>
    <style:style style:name="T85_37" style:family="text"/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86" style:family="paragraph" style:parent-style-name="Body_20_Text" style:master-page-name="MasterPage2"/>
    <style:style style:name="P87" style:family="paragraph" style:parent-style-name="Body_20_Text">
      <style:paragraph-properties fo:margin-top="0.012cm"/>
      <style:text-properties fo:font-size="5.5pt" style:font-size-asian="5.5pt"/>
    </style:style>
    <style:style style:name="Table2" style:family="table">
      <style:table-properties table:align="left" style:width="15.452cm" fo:margin-left="2.593cm"/>
    </style:style>
    <style:style style:name="Column3" style:family="table-column">
      <style:table-column-properties style:column-width="4.695cm" style:use-optimal-column-width="false"/>
    </style:style>
    <style:style style:name="Column4" style:family="table-column">
      <style:table-column-properties style:column-width="10.756cm" style:use-optimal-column-width="false"/>
    </style:style>
    <style:style style:name="Row17" style:family="table-row">
      <style:table-row-properties style:min-row-height="1.261cm" style:use-optimal-row-height="false"/>
    </style:style>
    <style:style style:name="Cell33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88" style:family="paragraph" style:parent-style-name="Table_20_Paragraph">
      <style:paragraph-properties fo:margin-top="0.048cm" fo:margin-left="0.194cm"/>
    </style:style>
    <style:style style:name="FR3" style:family="graphic" style:parent-style-name="Table_20_Paragraph">
      <style:graphic-properties draw:stroke="solid" svg:stroke-width="0.106cm" svg:stroke-color="#f2f2f2" draw:shadow-color="#7f7f7f" draw:shadow="visible" draw:shadow-opacity="50%" draw:shadow-offset-x="0.035cm" draw:fill-color="#000000" fo:background-color="#000000" fo:border-top="#f2f2f2 0.106cm solid" fo:border-bottom="#f2f2f2 0.106cm solid" fo:border-left="#f2f2f2 0.106cm solid" fo:border-right="#f2f2f2 0.106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T88_1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2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3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4" style:family="text">
      <style:text-properties fo:letter-spacing="-0.019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5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6" style:family="text">
      <style:text-properties fo:letter-spacing="-0.019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7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8" style:family="text">
      <style:text-properties fo:letter-spacing="-0.019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88_9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18" style:family="table-row">
      <style:table-row-properties style:min-row-height="1.05cm" style:use-optimal-row-height="false"/>
    </style:style>
    <style:style style:name="Cell34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89" style:family="paragraph" style:parent-style-name="Table_20_Paragraph">
      <style:paragraph-properties fo:margin-top="0.056cm" fo:margin-left="0.194cm"/>
    </style:style>
    <style:style style:name="T89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35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0" style:family="paragraph" style:parent-style-name="Table_20_Paragraph">
      <style:paragraph-properties fo:margin-top="0.056cm" fo:margin-left="0.192cm"/>
    </style:style>
    <style:style style:name="T90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0_2" style:family="text">
      <style:text-properties fo:letter-spacing="0.04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0_3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19" style:family="table-row">
      <style:table-row-properties style:min-row-height="1.27cm" style:use-optimal-row-height="false"/>
    </style:style>
    <style:style style:name="Cell36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1" style:family="paragraph" style:parent-style-name="Table_20_Paragraph">
      <style:paragraph-properties fo:margin-top="0.058cm" fo:margin-left="0.194cm"/>
    </style:style>
    <style:style style:name="T91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37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2" style:family="paragraph" style:parent-style-name="Table_20_Paragraph">
      <style:paragraph-properties fo:margin-top="0.058cm" fo:margin-left="0.192cm"/>
    </style:style>
    <style:style style:name="T92_1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2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3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4" style:family="text">
      <style:text-properties fo:letter-spacing="-0.02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5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6" style:family="text">
      <style:text-properties fo:letter-spacing="-0.0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7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8" style:family="text">
      <style:text-properties fo:letter-spacing="-0.039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9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10" style:family="text">
      <style:text-properties fo:letter-spacing="-0.03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1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12" style:family="text">
      <style:text-properties fo:letter-spacing="-0.0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2_13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P93" style:family="paragraph" style:parent-style-name="Table_20_Paragraph">
      <style:paragraph-properties fo:margin-top="0.203cm" fo:margin-left="0.192cm"/>
    </style:style>
    <style:style style:name="T93_1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3_2" style:family="text">
      <style:text-properties fo:letter-spacing="-0.01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3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3_4" style:family="text">
      <style:text-properties fo:letter-spacing="-0.019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3_5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0" style:family="table-row">
      <style:table-row-properties style:min-row-height="3.695cm" style:use-optimal-row-height="false"/>
    </style:style>
    <style:style style:name="Cell38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4" style:family="paragraph" style:parent-style-name="Table_20_Paragraph">
      <style:paragraph-properties fo:margin-top="0.048cm" fo:margin-left="0.194cm"/>
    </style:style>
    <style:style style:name="T94_1" style:family="text">
      <style:text-properties fo:letter-spacing="-0.007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4_2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4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39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5" style:family="paragraph" style:parent-style-name="Table_20_Paragraph">
      <style:paragraph-properties fo:line-height="150%" fo:margin-top="0.048cm" fo:margin-left="0.192cm" fo:margin-right="1.78cm"/>
    </style:style>
    <style:style style:name="T95_1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2" style:family="text">
      <style:text-properties fo:letter-spacing="-0.016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4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5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6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7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8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9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0" style:family="text">
      <style:text-properties fo:letter-spacing="-0.09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2" style:family="text">
      <style:text-properties fo:letter-spacing="-0.016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3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4" style:family="text">
      <style:text-properties fo:letter-spacing="-0.02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5_15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P96" style:family="paragraph" style:parent-style-name="Table_20_Paragraph">
      <style:paragraph-properties fo:margin-top="0cm" fo:margin-left="0.192cm"/>
    </style:style>
    <style:style style:name="T96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P97" style:family="paragraph" style:parent-style-name="Table_20_Paragraph">
      <style:paragraph-properties fo:line-height="150%" fo:margin-top="0.205cm" fo:margin-left="0.192cm" fo:margin-right="7.837cm"/>
    </style:style>
    <style:style style:name="T97_1" style:family="text">
      <style:text-properties fo:letter-spacing="-0.007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7_2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7_3" style:family="text">
      <style:text-properties fo:letter-spacing="-0.09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7_4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7_5" style:family="text">
      <style:text-properties fo:letter-spacing="-0.01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97_6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P98" style:family="paragraph" style:parent-style-name="Table_20_Paragraph">
      <style:paragraph-properties fo:margin-top="0cm" fo:margin-left="0.192cm"/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/>
    </style:style>
    <style:style style:name="Row21" style:family="table-row">
      <style:table-row-properties style:min-row-height="1.05cm" style:use-optimal-row-height="false"/>
    </style:style>
    <style:style style:name="Cell40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99" style:family="paragraph" style:parent-style-name="Table_20_Paragraph">
      <style:paragraph-properties fo:margin-top="0.056cm" fo:margin-left="0.194cm"/>
    </style:style>
    <style:style style:name="T99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41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0" style:family="paragraph" style:parent-style-name="Table_20_Paragraph">
      <style:paragraph-properties fo:margin-top="0.007cm"/>
      <style:text-properties style:font-name="Arial" fo:font-size="9.5pt" style:font-name-asian="Calibri" style:font-size-asian="9.5pt" style:font-name-complex="Calibri" style:font-size-complex="11pt" fo:language="en" fo:language-asian="en" fo:language-complex="ar" fo:country="US" fo:country-asian="US" fo:country-complex="SA"/>
    </style:style>
    <style:style style:name="P101" style:family="paragraph" style:parent-style-name="Table_20_Paragraph">
      <style:paragraph-properties fo:margin-top="0cm" fo:margin-left="0.76cm"/>
    </style:style>
    <style:style style:name="T101_1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2" style:family="text">
      <style:text-properties fo:letter-spacing="0.002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3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4" style:family="text">
      <style:text-properties fo:letter-spacing="0.004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5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6" style:family="text">
      <style:text-properties fo:letter-spacing="0.004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01_7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Row22" style:family="table-row">
      <style:table-row-properties style:min-row-height="0.626cm" style:use-optimal-row-height="false"/>
    </style:style>
    <style:style style:name="Cell42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2" style:family="paragraph" style:parent-style-name="Table_20_Paragraph">
      <style:paragraph-properties fo:margin-top="0cm"/>
      <style:text-properties style:font-name="Times New Roman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Row23" style:family="table-row">
      <style:table-row-properties style:min-row-height="1.27cm" style:use-optimal-row-height="false"/>
    </style:style>
    <style:style style:name="Cell43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3" style:family="paragraph" style:parent-style-name="Table_20_Paragraph">
      <style:paragraph-properties fo:margin-top="0.056cm" fo:margin-left="0.194cm"/>
    </style:style>
    <style:style style:name="FR4" style:family="graphic" style:parent-style-name="Table_20_Paragraph">
      <style:graphic-properties draw:stroke="solid" svg:stroke-width="0.106cm" svg:stroke-color="#f2f2f2" draw:shadow-color="#7f7f7f" draw:shadow="visible" draw:shadow-opacity="50%" draw:shadow-offset-x="0.035cm" draw:fill-color="#000000" fo:background-color="#000000" fo:border-top="#f2f2f2 0.106cm solid" fo:border-bottom="#f2f2f2 0.106cm solid" fo:border-left="#f2f2f2 0.106cm solid" fo:border-right="#f2f2f2 0.106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T103_1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2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3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4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5" style:family="text">
      <style:text-properties fo:letter-spacing="-0.004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6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7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8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3_9" style:family="text">
      <style:text-properties fo:letter-spacing="-0.002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4" style:family="table-row">
      <style:table-row-properties style:min-row-height="1.05cm" style:use-optimal-row-height="false"/>
    </style:style>
    <style:style style:name="Cell44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4" style:family="paragraph" style:parent-style-name="Table_20_Paragraph">
      <style:paragraph-properties fo:margin-top="0.048cm" fo:margin-left="0.194cm"/>
    </style:style>
    <style:style style:name="T104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45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5" style:family="paragraph" style:parent-style-name="Table_20_Paragraph">
      <style:paragraph-properties fo:margin-top="0.048cm" fo:margin-left="0.192cm"/>
    </style:style>
    <style:style style:name="T105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5_2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5_3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5_4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5_5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5" style:family="table-row">
      <style:table-row-properties style:min-row-height="1.05cm" style:use-optimal-row-height="false"/>
    </style:style>
    <style:style style:name="Cell46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6" style:family="paragraph" style:parent-style-name="Table_20_Paragraph">
      <style:paragraph-properties fo:margin-top="0.049cm" fo:margin-left="0.194cm"/>
    </style:style>
    <style:style style:name="T106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47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7" style:family="paragraph" style:parent-style-name="Table_20_Paragraph">
      <style:paragraph-properties fo:margin-top="0.049cm" fo:margin-left="0.192cm"/>
    </style:style>
    <style:style style:name="T107_1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2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4" style:family="text">
      <style:text-properties fo:letter-spacing="-0.02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5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6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7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8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7_9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6" style:family="table-row">
      <style:table-row-properties style:min-row-height="3.043cm" style:use-optimal-row-height="false"/>
    </style:style>
    <style:style style:name="Cell48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8" style:family="paragraph" style:parent-style-name="Table_20_Paragraph">
      <style:paragraph-properties fo:margin-top="0.048cm" fo:margin-left="0.194cm"/>
    </style:style>
    <style:style style:name="T108_1" style:family="text">
      <style:text-properties fo:letter-spacing="-0.007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8_2" style:family="text">
      <style:text-properties fo:letter-spacing="-0.011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8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49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09" style:family="paragraph" style:parent-style-name="Table_20_Paragraph">
      <style:paragraph-properties fo:margin-top="0.048cm" fo:margin-left="0.192cm"/>
    </style:style>
    <style:style style:name="T109_1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2" style:family="text">
      <style:text-properties fo:letter-spacing="-0.016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3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4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5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6" style:family="text">
      <style:text-properties fo:letter-spacing="-0.018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09_7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P110" style:family="paragraph" style:parent-style-name="Table_20_Paragraph">
      <style:paragraph-properties fo:line-height="150%" fo:margin-top="0.203cm" fo:margin-left="0.192cm" fo:margin-right="5.551cm"/>
    </style:style>
    <style:style style:name="T110_1" style:family="text">
      <style:text-properties fo:letter-spacing="-0.005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10_2" style:family="text">
      <style:text-properties fo:letter-spacing="-0.093cm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10_3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T110_4" style:family="text">
      <style:text-properties fo:letter-spacing="0.002cm" fo:color="#0000ff"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Row27" style:family="table-row">
      <style:table-row-properties style:min-row-height="1.05cm" style:use-optimal-row-height="false"/>
    </style:style>
    <style:style style:name="Cell50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11" style:family="paragraph" style:parent-style-name="Table_20_Paragraph">
      <style:paragraph-properties fo:margin-top="0.056cm" fo:margin-left="0.194cm"/>
    </style:style>
    <style:style style:name="T111_1" style:family="text">
      <style:text-properties style:font-name="Arial" fo:font-size="10pt" style:font-name-asian="Calibri" style:font-size-asian="10pt" style:font-name-complex="Calibri" style:font-size-complex="11pt" fo:language="en" fo:language-asian="en" fo:language-complex="ar" fo:country="US" fo:country-asian="US" fo:country-complex="SA" fo:font-weight="bold" style:font-weight-asian="bold"/>
    </style:style>
    <style:style style:name="Cell51" style:family="table-cell">
      <style:table-cell-properties style:vertical-align="top" fo:border-top="#000000 0.053cm solid" fo:border-bottom="#000000 0.053cm solid" fo:border-left="#000000 0.053cm solid" fo:border-right="#000000 0.053cm solid" fo:wrap-option="wrap"/>
    </style:style>
    <style:style style:name="P112" style:family="paragraph" style:parent-style-name="Table_20_Paragraph">
      <style:paragraph-properties fo:margin-top="0cm"/>
      <style:text-properties style:font-name="Arial" fo:font-size="12pt" style:font-name-asian="Calibri" style:font-size-asian="12pt" style:font-name-complex="Calibri" style:font-size-complex="11pt" fo:language="en" fo:language-asian="en" fo:language-complex="ar" fo:country="US" fo:country-asian="US" fo:country-complex="SA"/>
    </style:style>
    <style:style style:name="P113" style:family="paragraph" style:parent-style-name="Table_20_Paragraph">
      <style:paragraph-properties fo:margin-top="0cm" fo:margin-left="0.54cm"/>
    </style:style>
    <style:style style:name="T113_1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2" style:family="text">
      <style:text-properties fo:letter-spacing="0.002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3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4" style:family="text">
      <style:text-properties fo:letter-spacing="0.004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5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6" style:family="text">
      <style:text-properties fo:letter-spacing="0.002cm"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T113_7" style:family="text">
      <style:text-properties style:font-name="Arial" fo:font-size="9pt" style:font-name-asian="Calibri" style:font-size-asian="9pt" style:font-name-complex="Calibri" style:font-size-complex="11pt" fo:language="en" fo:language-asian="en" fo:language-complex="ar" fo:country="US" fo:country-asian="US" fo:country-complex="SA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114" style:family="paragraph" style:parent-style-name="Normal" style:master-page-name="MasterPage3">
      <style:text-properties fo:font-size="2.5pt" style:font-size-asian="2.5pt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115" style:family="paragraph" style:parent-style-name="Body_20_Text" style:master-page-name="MasterPage4">
      <style:paragraph-properties fo:margin-top="0.011cm"/>
      <style:text-properties fo:font-size="8pt" style:font-size-asian="8pt" fo:font-weight="bold" style:font-weight-asian="bold"/>
    </style:style>
    <style:style style:name="P116" style:family="paragraph" style:parent-style-name="Body_20_Text">
      <style:paragraph-properties fo:margin-left="0.206cm"/>
    </style:style>
  </office:automatic-styles>
  <office:body>
    <office:text>
      <text:section text:style-name="S1" text:name="S1">
        <text:p text:style-name="P1"/>
        <text:p text:style-name="P2"/>
        <text:p text:style-name="P3"/>
        <text:p text:style-name="P4"/>
        <text:p text:style-name="P5"/>
        <text:p text:style-name="P6"><draw:frame svg:x="2.893cm" svg:y="0.267cm" svg:width="6.382cm" svg:height="2.269cm" draw:style-name="FR1" text:anchor-type="char" draw:z-index="3"><draw:image xlink:href="Pictures/image1.jpeg" xlink:type="simple" xlink:show="embed" xlink:actuate="onLoad"/></draw:frame></text:p>
        <text:p text:style-name="P7"/>
        <text:p text:style-name="P8"/>
        <text:p text:style-name="P9"><text:span text:style-name="T9_1">Research</text:span><text:span text:style-name="T9_2"><text:s/></text:span><text:span text:style-name="T9_3">and</text:span><text:span text:style-name="T9_4"><text:s/></text:span><text:span text:style-name="T9_5">Evidence</text:span><text:span text:style-name="T9_6"><text:s/></text:span><text:span text:style-name="T9_7">Directorate</text:span></text:p>
        <text:p text:style-name="P10"><text:span text:style-name="T10_1">22</text:span><text:span text:style-name="T10_2"><text:s/></text:span><text:span text:style-name="T10_3">Whitehall</text:span><text:span text:style-name="T10_4"><text:s/></text:span><text:span text:style-name="T10_5">SW1A</text:span><text:span text:style-name="T10_6"><text:s/></text:span><text:span text:style-name="T10_7">2EG</text:span></text:p>
        <text:p text:style-name="P11"><text:span text:style-name="T11_1">T</text:span><text:span text:style-name="T11_2"><text:s/></text:span><text:span text:style-name="T11_3">+44</text:span><text:span text:style-name="T11_4"><text:s/></text:span><text:span text:style-name="T11_5">(0)20</text:span><text:span text:style-name="T11_6"><text:s/></text:span><text:span text:style-name="T11_7">7008</text:span><text:span text:style-name="T11_8"><text:s/></text:span><text:span text:style-name="T11_9">5000</text:span></text:p>
        <text:p text:style-name="P12"><text:span text:style-name="T12_1"><text:a xlink:type="simple" xlink:href="http://www.gov.uk/fcdo"><text:span text:style-name="T12_2">www.gov.uk/fcdo</text:span></text:a></text:span></text:p>
        <text:p text:style-name="P13"/>
        <text:p text:style-name="P14"/>
        <text:p text:style-name="P15"/>
        <text:p text:style-name="P16"/>
        <text:p text:style-name="P17"/>
        <text:p text:style-name="P18"><text:span text:style-name="T18_1">International</text:span><text:span text:style-name="T18_2"><text:s/></text:span><text:span text:style-name="T18_3">Development</text:span><text:span text:style-name="T18_4"><text:s/></text:span><text:span text:style-name="T18_5">Research</text:span><text:span text:style-name="T18_6"><text:s/></text:span><text:span text:style-name="T18_7">Centre</text:span><text:span text:style-name="T18_8"><text:s/></text:span><text:span text:style-name="T18_9">(IDRC)</text:span><text:span text:style-name="T18_10"><text:s/></text:span><text:span text:style-name="T18_11">45</text:span><text:span text:style-name="T18_12"><text:s/></text:span><text:span text:style-name="T18_13">O'Connor</text:span><text:span text:style-name="T18_14"><text:s/></text:span><text:span text:style-name="T18_15">Street,</text:span></text:p>
        <text:p text:style-name="P19"><text:span text:style-name="T19_1">Ottawa,</text:span><text:span text:style-name="T19_2"><text:s/></text:span><text:span text:style-name="T19_3">ON</text:span><text:span text:style-name="T19_4"><text:s/></text:span><text:span text:style-name="T19_5">Canada</text:span><text:span text:style-name="T19_6"><text:s/></text:span><text:span text:style-name="T19_7">K1P</text:span><text:span text:style-name="T19_8"><text:s/></text:span><text:span text:style-name="T19_9">1A4</text:span></text:p>
        <text:p text:style-name="P20"/>
        <text:p text:style-name="P21"><text:span text:style-name="T21_1">08/12/2025</text:span></text:p>
        <text:p text:style-name="P22"/>
        <text:p text:style-name="P23"><text:span text:style-name="T23_1">Subject:</text:span><text:span text:style-name="T23_2"><text:s/></text:span><text:span text:style-name="T23_3">2025</text:span><text:span text:style-name="T23_4"><text:s/></text:span><text:span text:style-name="T23_5">Extension</text:span><text:span text:style-name="T23_6"><text:s/></text:span><text:span text:style-name="T23_7">to</text:span><text:span text:style-name="T23_8"><text:s/></text:span><text:span text:style-name="T23_9">Variation</text:span><text:span text:style-name="T23_10"><text:s/></text:span><text:span text:style-name="T23_11">of</text:span><text:span text:style-name="T23_12"><text:s/></text:span><text:span text:style-name="T23_13">Collaboration</text:span></text:p>
        <text:p text:style-name="P24"><text:span text:style-name="T24_1">Project</text:span><text:span text:style-name="T24_2"><text:s/></text:span><text:span text:style-name="T24_3">Name:</text:span><text:span text:style-name="T24_4"><text:s/></text:span><text:span text:style-name="T24_5">AI</text:span><text:span text:style-name="T24_6"><text:s/></text:span><text:span text:style-name="T24_7">for</text:span><text:span text:style-name="T24_8"><text:s/></text:span><text:span text:style-name="T24_9">Development:</text:span><text:span text:style-name="T24_10"><text:s/></text:span><text:span text:style-name="T24_11">Responsible</text:span><text:span text:style-name="T24_12"><text:s/></text:span><text:span text:style-name="T24_13">AI,</text:span><text:span text:style-name="T24_14"><text:s/></text:span><text:span text:style-name="T24_15">Empowering</text:span><text:span text:style-name="T24_16"><text:s/></text:span><text:span text:style-name="T24_17">People</text:span><text:span text:style-name="T24_18"><text:s/></text:span><text:span text:style-name="T24_19">(‘</text:span><text:span text:style-name="T24_20">AI4D’)</text:span></text:p>
        <text:p text:style-name="P25"><text:span text:style-name="T25_1">Project</text:span><text:span text:style-name="T25_2"><text:s/></text:span><text:span text:style-name="T25_3">Number:</text:span><text:span text:style-name="T25_4"><text:s/></text:span><text:span text:style-name="T25_5">400191</text:span></text:p>
        <text:p text:style-name="P26"/>
        <text:p text:style-name="P27"/>
        <text:p text:style-name="P28"><text:span text:style-name="T28_1">Dear</text:span><text:span text:style-name="T28_2"><text:s/></text:span><text:span text:style-name="T28_3">Maggie</text:span><text:span text:style-name="T28_4"><text:s/></text:span><text:span text:style-name="T28_5">Gorman</text:span><text:span text:style-name="T28_6"><text:s/></text:span><text:span text:style-name="T28_7">Velez,</text:span></text:p>
        <text:p text:style-name="P29"/>
        <text:p text:style-name="P30"><text:span text:style-name="T30_1">I</text:span><text:span text:style-name="T30_2"><text:s/></text:span><text:span text:style-name="T30_3">refer<text:s/>to</text:span><text:span text:style-name="T30_4"><text:s/></text:span><text:span text:style-name="T30_5">the</text:span><text:span text:style-name="T30_6"><text:s/></text:span><text:span text:style-name="T30_7">Memorandum</text:span><text:span text:style-name="T30_8"><text:s/></text:span><text:span text:style-name="T30_9">of</text:span><text:span text:style-name="T30_10"><text:s/></text:span><text:span text:style-name="T30_11">Understanding<text:s/>(MOU)<text:s/>for</text:span><text:span text:style-name="T30_12"><text:s/></text:span><text:span text:style-name="T30_13">the</text:span><text:span text:style-name="T30_14"><text:s/></text:span><text:span text:style-name="T30_15">above<text:s/>project</text:span><text:span text:style-name="T30_16"><text:s/></text:span><text:span text:style-name="T30_17">signed</text:span><text:span text:style-name="T30_18"><text:s/></text:span><text:span text:style-name="T30_19">by</text:span><text:span text:style-name="T30_20"><text:s/></text:span><text:span text:style-name="T30_21">the</text:span><text:span text:style-name="T30_22"><text:s/></text:span><text:span text:style-name="T30_23">Foreign,</text:span><text:span text:style-name="T30_24"><text:s/></text:span><text:span text:style-name="T30_25">Commonwealth<text:s/>and<text:s/>Development<text:s/>Office<text:s/>(FCDO)<text:s/>and<text:s/>the<text:s/>International<text:s/>Development<text:s/>Research</text:span><text:span text:style-name="T30_26"><text:s/></text:span><text:span text:style-name="T30_27">Centre</text:span><text:span text:style-name="T30_28"><text:s/></text:span><text:span text:style-name="T30_29">(IDRC)</text:span><text:span text:style-name="T30_30"><text:s/></text:span><text:span text:style-name="T30_31">on<text:s/>13</text:span><text:span text:style-name="T30_32"><text:s/></text:span><text:span text:style-name="T30_33">March</text:span><text:span text:style-name="T30_34"><text:s/></text:span><text:span text:style-name="T30_35">2024,</text:span><text:span text:style-name="T30_36"><text:s/></text:span><text:span text:style-name="T30_37">as</text:span><text:span text:style-name="T30_38"><text:s/></text:span><text:span text:style-name="T30_39">amended</text:span><text:span text:style-name="T30_40"><text:s/></text:span><text:span text:style-name="T30_41">by</text:span><text:span text:style-name="T30_42"><text:s/></text:span><text:span text:style-name="T30_43">Amendment</text:span><text:span text:style-name="T30_44"><text:s/></text:span><text:span text:style-name="T30_45">No.<text:s/>1</text:span><text:span text:style-name="T30_46"><text:s/></text:span><text:span text:style-name="T30_47">dated</text:span><text:span text:style-name="T30_48"><text:s/></text:span><text:span text:style-name="T30_49">19</text:span><text:span text:style-name="T30_50"><text:s/></text:span><text:span text:style-name="T30_51">December</text:span><text:span text:style-name="T30_52"><text:s/></text:span><text:span text:style-name="T30_53">2024.</text:span></text:p>
        <text:p text:style-name="P31"/>
        <text:p text:style-name="P32"><text:span text:style-name="T32_1">Following<text:s/>recent<text:s/>correspondence<text:s/>regarding<text:s/></text:span><text:span text:style-name="T32_2">programme</text:span><text:span text:style-name="T32_3"><text:s/>delivery<text:s/>and<text:s/>budgetary<text:s/>impacts,<text:s/></text:span><text:span text:style-name="T32_4">the<text:s/>FCDO</text:span><text:span text:style-name="T32_5"><text:s/></text:span><text:span text:style-name="T32_6">proposes<text:s/>extending<text:s/>the<text:s/>length<text:s/>of<text:s/>this<text:s/>agreement<text:s/>by<text:s/>a<text:s/>further<text:s/>2<text:s/>(two)<text:s/>years.<text:s/>With<text:s/>reference<text:s/>to<text:s/>the</text:span><text:span text:style-name="T32_7"><text:s/></text:span><text:span text:style-name="T32_8">agreed</text:span><text:span text:style-name="T32_9"><text:s/></text:span><text:span text:style-name="T32_10">terms</text:span><text:span text:style-name="T32_11"><text:s/></text:span><text:span text:style-name="T32_12">of</text:span><text:span text:style-name="T32_13"><text:s/></text:span><text:span text:style-name="T32_14">the</text:span><text:span text:style-name="T32_15"><text:s/></text:span><text:span text:style-name="T32_16">original</text:span><text:span text:style-name="T32_17"><text:s/></text:span><text:span text:style-name="T32_18">agreement</text:span><text:span text:style-name="T32_19"><text:s/></text:span><text:span text:style-name="T32_20">signed</text:span><text:span text:style-name="T32_21"><text:s/></text:span><text:span text:style-name="T32_22">in</text:span><text:span text:style-name="T32_23"><text:s/></text:span><text:span text:style-name="T32_24">2024,</text:span><text:span text:style-name="T32_25"><text:s/></text:span><text:span text:style-name="T32_26">I<text:s/>propose<text:s/>that<text:s/>project</text:span><text:span text:style-name="T32_27"><text:s/></text:span><text:span text:style-name="T32_28">number</text:span><text:span text:style-name="T32_29"><text:s/></text:span><text:span text:style-name="T32_30">400191</text:span><text:span text:style-name="T32_31"><text:s/></text:span><text:span text:style-name="T32_32">for</text:span><text:span text:style-name="T32_33"><text:s/></text:span><text:span text:style-name="T32_34">AI</text:span><text:span text:style-name="T32_35"><text:s/></text:span><text:span text:style-name="T32_36">for<text:s/>Development:<text:s/>Responsible<text:s/>AI,<text:s/>Empowering<text:s/>People<text:s/>(AI4D’)<text:s/></text:span><text:span text:style-name="T32_37">will<text:s/>now<text:s/>end<text:s/>on<text:s/></text:span><text:span text:style-name="T32_38">31<text:s/>March<text:s/>2031</text:span><text:span text:style-name="T32_39"><text:s/></text:span><text:span text:style-name="T32_40">rather</text:span><text:span text:style-name="T32_41"><text:s/></text:span><text:span text:style-name="T32_42">than</text:span><text:span text:style-name="T32_43"><text:s/></text:span><text:span text:style-name="T32_44">31</text:span><text:span text:style-name="T32_45"><text:s/></text:span><text:span text:style-name="T32_46">March</text:span><text:span text:style-name="T32_47"><text:s/></text:span><text:span text:style-name="T32_48">2029,</text:span><text:span text:style-name="T32_49"><text:s/></text:span><text:span text:style-name="T32_50">unless</text:span><text:span text:style-name="T32_51"><text:s/></text:span><text:span text:style-name="T32_52">terminated</text:span><text:span text:style-name="T32_53"><text:s/></text:span><text:span text:style-name="T32_54">earlier.</text:span></text:p>
        <text:p text:style-name="P33"/>
        <text:p text:style-name="P34"><text:span text:style-name="T34_1">Accordingly,</text:span><text:span text:style-name="T34_2"><text:s/></text:span><text:span text:style-name="T34_3">the</text:span><text:span text:style-name="T34_4"><text:s/></text:span><text:span text:style-name="T34_5">following</text:span><text:span text:style-name="T34_6"><text:s/></text:span><text:span text:style-name="T34_7">changes</text:span><text:span text:style-name="T34_8"><text:s/></text:span><text:span text:style-name="T34_9">will</text:span><text:span text:style-name="T34_10"><text:s/></text:span><text:span text:style-name="T34_11">also</text:span><text:span text:style-name="T34_12"><text:s/></text:span><text:span text:style-name="T34_13">be<text:s/>made</text:span><text:span text:style-name="T34_14"><text:s/></text:span><text:span text:style-name="T34_15">to</text:span><text:span text:style-name="T34_16"><text:s/></text:span><text:span text:style-name="T34_17">the</text:span><text:span text:style-name="T34_18"><text:s/></text:span><text:span text:style-name="T34_19">MOU</text:span><text:span text:style-name="T34_20"><text:s/></text:span><text:span text:style-name="T34_21">and</text:span><text:span text:style-name="T34_22"><text:s/></text:span><text:span text:style-name="T34_23">documents<text:s/>referenced</text:span><text:span text:style-name="T34_24"><text:s/></text:span><text:span text:style-name="T34_25">therein:</text:span></text:p>
        <text:p text:style-name="P35"/>
        <text:list text:style-name="LS1" xml:id="list0">
          <text:list-item>
            <text:p text:style-name="P36"><text:span text:style-name="T36_1">All<text:s/>references<text:s/>to<text:s/>the<text:s/>end<text:s/>date<text:s/>of<text:s/>31<text:s/>March<text:s/>2029<text:s/>will<text:s/>be<text:s/>replaced<text:s/>with<text:s/>the<text:s/>end<text:s/>date<text:s/>of<text:s/>31</text:span><text:span text:style-name="T36_2"><text:s/></text:span><text:span text:style-name="T36_3">March</text:span><text:span text:style-name="T36_4"><text:s/></text:span><text:span text:style-name="T36_5">2031.</text:span></text:p>
          </text:list-item>
        </text:list>
        <text:p text:style-name="P37"/>
        <text:list text:style-name="LS1" xml:id="list1" text:continue-list="list0">
          <text:list-item>
            <text:p text:style-name="P38"><text:span text:style-name="T38_1">The</text:span><text:span text:style-name="T38_2"><text:s/></text:span><text:span text:style-name="T38_3">table</text:span><text:span text:style-name="T38_4"><text:s/></text:span><text:span text:style-name="T38_5">in</text:span><text:span text:style-name="T38_6"><text:s/></text:span><text:span text:style-name="T38_7">paragraph</text:span><text:span text:style-name="T38_8"><text:s/></text:span><text:span text:style-name="T38_9">5</text:span><text:span text:style-name="T38_10"><text:s/></text:span><text:span text:style-name="T38_11">of</text:span><text:span text:style-name="T38_12"><text:s/></text:span><text:span text:style-name="T38_13">the</text:span><text:span text:style-name="T38_14"><text:s/></text:span><text:span text:style-name="T38_15">original<text:s/>Memorandum</text:span><text:span text:style-name="T38_16"><text:s/></text:span><text:span text:style-name="T38_17">of</text:span><text:span text:style-name="T38_18"><text:s/></text:span><text:span text:style-name="T38_19">Understanding,</text:span><text:span text:style-name="T38_20"><text:s/></text:span><text:span text:style-name="T38_21">as</text:span><text:span text:style-name="T38_22"><text:s/></text:span><text:span text:style-name="T38_23">amended</text:span><text:span text:style-name="T38_24"><text:s/></text:span><text:span text:style-name="T38_25">by</text:span><text:span text:style-name="T38_26"><text:s/></text:span><text:span text:style-name="T38_27">Amendment</text:span><text:span text:style-name="T38_28"><text:s/></text:span><text:span text:style-name="T38_29">No.</text:span><text:span text:style-name="T38_30"><text:s/></text:span><text:span text:style-name="T38_31">1,</text:span><text:span text:style-name="T38_32"><text:s/></text:span><text:span text:style-name="T38_33">will</text:span><text:span text:style-name="T38_34"><text:s/></text:span><text:span text:style-name="T38_35">be</text:span><text:span text:style-name="T38_36"><text:s/></text:span><text:span text:style-name="T38_37">deleted</text:span><text:span text:style-name="T38_38"><text:s/></text:span><text:span text:style-name="T38_39">and</text:span><text:span text:style-name="T38_40"><text:s/></text:span><text:span text:style-name="T38_41">replaced</text:span><text:span text:style-name="T38_42"><text:s/></text:span><text:span text:style-name="T38_43">with</text:span><text:span text:style-name="T38_44"><text:s/></text:span><text:span text:style-name="T38_45">the</text:span><text:span text:style-name="T38_46"><text:s/></text:span><text:span text:style-name="T38_47">following:</text:span></text:p>
          </text:list-item>
        </text:list>
      </text:section>
      <text:section text:style-name="S2" text:name="S2">
        <text:p text:style-name="P39"/>
        <text:p text:style-name="P40"/>
        <text:p text:style-name="P41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42"><text:span text:style-name="T42_1">FCDO</text:span><text:span text:style-name="T42_2"><text:s/></text:span><text:span text:style-name="T42_3">Financial</text:span><text:span text:style-name="T42_4"><text:s/></text:span><text:span text:style-name="T42_5">Year</text:span></text:p>
            </table:table-cell>
            <table:table-cell table:style-name="Cell2">
              <text:p text:style-name="P43"><text:span text:style-name="T43_1">Annual</text:span><text:span text:style-name="T43_2"><text:s/></text:span><text:span text:style-name="T43_3">Allocation</text:span><text:span text:style-name="T43_4"><text:s/></text:span><text:span text:style-name="T43_5">(GBP)</text:span></text:p>
            </table:table-cell>
          </table:table-row>
          <table:table-row table:style-name="Row2">
            <table:table-cell table:style-name="Cell3">
              <text:p text:style-name="P44"><text:span text:style-name="T44_1">Payment</text:span><text:span text:style-name="T44_2"><text:s/></text:span><text:span text:style-name="T44_3">received</text:span><text:span text:style-name="T44_4"><text:s/></text:span><text:span text:style-name="T44_5">10</text:span><text:span text:style-name="T44_6"><text:s/></text:span><text:span text:style-name="T44_7">July</text:span><text:span text:style-name="T44_8"><text:s/></text:span><text:span text:style-name="T44_9">2024</text:span></text:p>
            </table:table-cell>
            <table:table-cell table:style-name="Cell4">
              <text:p text:style-name="P45"><text:span text:style-name="T45_1">£1,000,000</text:span></text:p>
            </table:table-cell>
          </table:table-row>
          <table:table-row table:style-name="Row3">
            <table:table-cell table:style-name="Cell5">
              <text:p text:style-name="P46"><text:span text:style-name="T46_1">Payment</text:span><text:span text:style-name="T46_2"><text:s/></text:span><text:span text:style-name="T46_3">received</text:span><text:span text:style-name="T46_4"><text:s/></text:span><text:span text:style-name="T46_5">13</text:span><text:span text:style-name="T46_6"><text:s/></text:span><text:span text:style-name="T46_7">December</text:span><text:span text:style-name="T46_8"><text:s/></text:span><text:span text:style-name="T46_9">2024</text:span></text:p>
            </table:table-cell>
            <table:table-cell table:style-name="Cell6">
              <text:p text:style-name="P47"><text:span text:style-name="T47_1">£5,455,678</text:span></text:p>
            </table:table-cell>
          </table:table-row>
          <table:table-row table:style-name="Row4">
            <table:table-cell table:style-name="Cell7">
              <text:p text:style-name="P48"><text:span text:style-name="T48_1">Payment</text:span><text:span text:style-name="T48_2"><text:s/></text:span><text:span text:style-name="T48_3">received</text:span><text:span text:style-name="T48_4"><text:s/></text:span><text:span text:style-name="T48_5">14</text:span><text:span text:style-name="T48_6"><text:s/></text:span><text:span text:style-name="T48_7">July</text:span><text:span text:style-name="T48_8"><text:s/></text:span><text:span text:style-name="T48_9">2025</text:span></text:p>
            </table:table-cell>
            <table:table-cell table:style-name="Cell8">
              <text:p text:style-name="P49"><text:span text:style-name="T49_1">£4,108,443</text:span></text:p>
            </table:table-cell>
          </table:table-row>
          <table:table-row table:style-name="Row5">
            <table:table-cell table:style-name="Cell9">
              <text:p text:style-name="P50"><text:span text:style-name="T50_1">FY</text:span><text:span text:style-name="T50_2"><text:s/></text:span><text:span text:style-name="T50_3">2</text:span><text:span text:style-name="T50_4"><text:s/></text:span><text:span text:style-name="T50_5">2025</text:span><text:span text:style-name="T50_6"><text:s/></text:span><text:span text:style-name="T50_7">–</text:span><text:span text:style-name="T50_8"><text:s/></text:span><text:span text:style-name="T50_9">2026</text:span><text:span text:style-name="T50_10"><text:s/></text:span><text:span text:style-name="T50_11">and</text:span><text:span text:style-name="T50_12"><text:s/></text:span><text:span text:style-name="T50_13">before</text:span><text:span text:style-name="T50_14"><text:s/></text:span><text:span text:style-name="T50_15">Dec.</text:span><text:span text:style-name="T50_16"><text:s/></text:span><text:span text:style-name="T50_17">31st,</text:span><text:span text:style-name="T50_18"><text:s/></text:span><text:span text:style-name="T50_19">2025</text:span></text:p>
            </table:table-cell>
            <table:table-cell table:style-name="Cell10">
              <text:p text:style-name="P51"><text:span text:style-name="T51_1">£8,439,660</text:span></text:p>
            </table:table-cell>
          </table:table-row>
          <table:table-row table:style-name="Row6">
            <table:table-cell table:style-name="Cell11">
              <text:p text:style-name="P52"><text:span text:style-name="T52_1">FY</text:span><text:span text:style-name="T52_2"><text:s/></text:span><text:span text:style-name="T52_3">3</text:span><text:span text:style-name="T52_4"><text:s/></text:span><text:span text:style-name="T52_5">2026</text:span><text:span text:style-name="T52_6"><text:s/></text:span><text:span text:style-name="T52_7">–</text:span><text:span text:style-name="T52_8"><text:s/></text:span><text:span text:style-name="T52_9">2027</text:span><text:span text:style-name="T52_10"><text:s/></text:span><text:span text:style-name="T52_11">and</text:span><text:span text:style-name="T52_12"><text:s/></text:span><text:span text:style-name="T52_13">before</text:span><text:span text:style-name="T52_14"><text:s/></text:span><text:span text:style-name="T52_15">June</text:span><text:span text:style-name="T52_16"><text:s/></text:span><text:span text:style-name="T52_17">30th,</text:span><text:span text:style-name="T52_18"><text:s/></text:span><text:span text:style-name="T52_19">2026</text:span></text:p>
            </table:table-cell>
            <table:table-cell table:style-name="Cell12">
              <text:p text:style-name="P53"><text:span text:style-name="T53_1">£4,049,386</text:span></text:p>
            </table:table-cell>
          </table:table-row>
          <table:table-row table:style-name="Row7">
            <table:table-cell table:style-name="Cell13">
              <text:p text:style-name="P54"><text:span text:style-name="T54_1">FY</text:span><text:span text:style-name="T54_2"><text:s/></text:span><text:span text:style-name="T54_3">3</text:span><text:span text:style-name="T54_4"><text:s/></text:span><text:span text:style-name="T54_5">2026</text:span><text:span text:style-name="T54_6"><text:s/></text:span><text:span text:style-name="T54_7">–</text:span><text:span text:style-name="T54_8"><text:s/></text:span><text:span text:style-name="T54_9">2027</text:span><text:span text:style-name="T54_10"><text:s/></text:span><text:span text:style-name="T54_11">and</text:span><text:span text:style-name="T54_12"><text:s/></text:span><text:span text:style-name="T54_13">before</text:span><text:span text:style-name="T54_14"><text:s/></text:span><text:span text:style-name="T54_15">Dec.</text:span><text:span text:style-name="T54_16"><text:s/></text:span><text:span text:style-name="T54_17">31st,</text:span><text:span text:style-name="T54_18"><text:s/></text:span><text:span text:style-name="T54_19">2026</text:span></text:p>
            </table:table-cell>
            <table:table-cell table:style-name="Cell14">
              <text:p text:style-name="P55"><text:span text:style-name="T55_1">£4,484,812</text:span></text:p>
            </table:table-cell>
          </table:table-row>
          <table:table-row table:style-name="Row8">
            <table:table-cell table:style-name="Cell15">
              <text:p text:style-name="P56"><text:span text:style-name="T56_1">FY</text:span><text:span text:style-name="T56_2"><text:s/></text:span><text:span text:style-name="T56_3">4</text:span><text:span text:style-name="T56_4"><text:s/></text:span><text:span text:style-name="T56_5">2027</text:span><text:span text:style-name="T56_6"><text:s/></text:span><text:span text:style-name="T56_7">–</text:span><text:span text:style-name="T56_8"><text:s/></text:span><text:span text:style-name="T56_9">2028</text:span><text:span text:style-name="T56_10"><text:s/></text:span><text:span text:style-name="T56_11">and</text:span><text:span text:style-name="T56_12"><text:s/></text:span><text:span text:style-name="T56_13">before</text:span><text:span text:style-name="T56_14"><text:s/></text:span><text:span text:style-name="T56_15">June</text:span><text:span text:style-name="T56_16"><text:s/></text:span><text:span text:style-name="T56_17">30th,</text:span><text:span text:style-name="T56_18"><text:s/></text:span><text:span text:style-name="T56_19">2027</text:span></text:p>
            </table:table-cell>
            <table:table-cell table:style-name="Cell16">
              <text:p text:style-name="P57"><text:span text:style-name="T57_1">£3,758,559</text:span></text:p>
            </table:table-cell>
          </table:table-row>
          <table:table-row table:style-name="Row9">
            <table:table-cell table:style-name="Cell17">
              <text:p text:style-name="P58"><text:span text:style-name="T58_1">FY</text:span><text:span text:style-name="T58_2"><text:s/></text:span><text:span text:style-name="T58_3">4</text:span><text:span text:style-name="T58_4"><text:s/></text:span><text:span text:style-name="T58_5">2027</text:span><text:span text:style-name="T58_6"><text:s/></text:span><text:span text:style-name="T58_7">–</text:span><text:span text:style-name="T58_8"><text:s/></text:span><text:span text:style-name="T58_9">2028</text:span><text:span text:style-name="T58_10"><text:s/></text:span><text:span text:style-name="T58_11">and</text:span><text:span text:style-name="T58_12"><text:s/></text:span><text:span text:style-name="T58_13">before</text:span><text:span text:style-name="T58_14"><text:s/></text:span><text:span text:style-name="T58_15">Dec.</text:span><text:span text:style-name="T58_16"><text:s/></text:span><text:span text:style-name="T58_17">31st,</text:span><text:span text:style-name="T58_18"><text:s/></text:span><text:span text:style-name="T58_19">2027</text:span></text:p>
            </table:table-cell>
            <table:table-cell table:style-name="Cell18">
              <text:p text:style-name="P59"><text:span text:style-name="T59_1">£3,437,725</text:span></text:p>
            </table:table-cell>
          </table:table-row>
          <table:table-row table:style-name="Row10">
            <table:table-cell table:style-name="Cell19">
              <text:p text:style-name="P60"><text:span text:style-name="T60_1">FY</text:span><text:span text:style-name="T60_2"><text:s/></text:span><text:span text:style-name="T60_3">5</text:span><text:span text:style-name="T60_4"><text:s/></text:span><text:span text:style-name="T60_5">2028</text:span><text:span text:style-name="T60_6"><text:s/></text:span><text:span text:style-name="T60_7">–</text:span><text:span text:style-name="T60_8"><text:s/></text:span><text:span text:style-name="T60_9">2029</text:span><text:span text:style-name="T60_10"><text:s/></text:span><text:span text:style-name="T60_11">and</text:span><text:span text:style-name="T60_12"><text:s/></text:span><text:span text:style-name="T60_13">before</text:span><text:span text:style-name="T60_14"><text:s/></text:span><text:span text:style-name="T60_15">June</text:span><text:span text:style-name="T60_16"><text:s/></text:span><text:span text:style-name="T60_17">30th,</text:span><text:span text:style-name="T60_18"><text:s/></text:span><text:span text:style-name="T60_19">2028</text:span></text:p>
            </table:table-cell>
            <table:table-cell table:style-name="Cell20">
              <text:p text:style-name="P61"><text:span text:style-name="T61_1">£4,417,984</text:span></text:p>
            </table:table-cell>
          </table:table-row>
          <table:table-row table:style-name="Row11">
            <table:table-cell table:style-name="Cell21">
              <text:p text:style-name="P62"><text:span text:style-name="T62_1">FY</text:span><text:span text:style-name="T62_2"><text:s/></text:span><text:span text:style-name="T62_3">5</text:span><text:span text:style-name="T62_4"><text:s/></text:span><text:span text:style-name="T62_5">2028</text:span><text:span text:style-name="T62_6"><text:s/></text:span><text:span text:style-name="T62_7">–</text:span><text:span text:style-name="T62_8"><text:s/></text:span><text:span text:style-name="T62_9">2029</text:span><text:span text:style-name="T62_10"><text:s/></text:span><text:span text:style-name="T62_11">and<text:s/>before</text:span><text:span text:style-name="T62_12"><text:s/></text:span><text:span text:style-name="T62_13">December</text:span><text:span text:style-name="T62_14"><text:s/></text:span><text:span text:style-name="T62_15">31st,</text:span><text:span text:style-name="T62_16"><text:s/></text:span><text:span text:style-name="T62_17">2028</text:span></text:p>
            </table:table-cell>
            <table:table-cell table:style-name="Cell22">
              <text:p text:style-name="P63"><text:span text:style-name="T63_1">£3,834,736</text:span></text:p>
            </table:table-cell>
          </table:table-row>
          <table:table-row table:style-name="Row12">
            <table:table-cell table:style-name="Cell23">
              <text:p text:style-name="P64"><text:span text:style-name="T64_1">FY</text:span><text:span text:style-name="T64_2"><text:s/></text:span><text:span text:style-name="T64_3">6</text:span><text:span text:style-name="T64_4"><text:s/></text:span><text:span text:style-name="T64_5">2029</text:span><text:span text:style-name="T64_6"><text:s/></text:span><text:span text:style-name="T64_7">–</text:span><text:span text:style-name="T64_8"><text:s/></text:span><text:span text:style-name="T64_9">2030</text:span><text:span text:style-name="T64_10"><text:s/></text:span><text:span text:style-name="T64_11">and</text:span><text:span text:style-name="T64_12"><text:s/></text:span><text:span text:style-name="T64_13">before</text:span><text:span text:style-name="T64_14"><text:s/></text:span><text:span text:style-name="T64_15">June</text:span><text:span text:style-name="T64_16"><text:s/></text:span><text:span text:style-name="T64_17">30th,</text:span><text:span text:style-name="T64_18"><text:s/></text:span><text:span text:style-name="T64_19">2029</text:span></text:p>
            </table:table-cell>
            <table:table-cell table:style-name="Cell24">
              <text:p text:style-name="P65"><text:span text:style-name="T65_1">£2,961,460</text:span></text:p>
            </table:table-cell>
          </table:table-row>
          <table:table-row table:style-name="Row13">
            <table:table-cell table:style-name="Cell25">
              <text:p text:style-name="P66"><text:span text:style-name="T66_1">FY</text:span><text:span text:style-name="T66_2"><text:s/></text:span><text:span text:style-name="T66_3">6</text:span><text:span text:style-name="T66_4"><text:s/></text:span><text:span text:style-name="T66_5">2029</text:span><text:span text:style-name="T66_6"><text:s/></text:span><text:span text:style-name="T66_7">–</text:span><text:span text:style-name="T66_8"><text:s/></text:span><text:span text:style-name="T66_9">2030</text:span><text:span text:style-name="T66_10"><text:s/></text:span><text:span text:style-name="T66_11">and<text:s/>before</text:span><text:span text:style-name="T66_12"><text:s/></text:span><text:span text:style-name="T66_13">December</text:span><text:span text:style-name="T66_14"><text:s/></text:span><text:span text:style-name="T66_15">31st,</text:span><text:span text:style-name="T66_16"><text:s/></text:span><text:span text:style-name="T66_17">2029</text:span></text:p>
            </table:table-cell>
            <table:table-cell table:style-name="Cell26">
              <text:p text:style-name="P67"><text:span text:style-name="T67_1">£3,341,585</text:span></text:p>
            </table:table-cell>
          </table:table-row>
          <table:table-row table:style-name="Row14">
            <table:table-cell table:style-name="Cell27">
              <text:p text:style-name="P68"><text:span text:style-name="T68_1">FY</text:span><text:span text:style-name="T68_2"><text:s/></text:span><text:span text:style-name="T68_3">7</text:span><text:span text:style-name="T68_4"><text:s/></text:span><text:span text:style-name="T68_5">2030</text:span><text:span text:style-name="T68_6"><text:s/></text:span><text:span text:style-name="T68_7">–</text:span><text:span text:style-name="T68_8"><text:s/></text:span><text:span text:style-name="T68_9">2031</text:span><text:span text:style-name="T68_10"><text:s/></text:span><text:span text:style-name="T68_11">and</text:span><text:span text:style-name="T68_12"><text:s/></text:span><text:span text:style-name="T68_13">before</text:span><text:span text:style-name="T68_14"><text:s/></text:span><text:span text:style-name="T68_15">June</text:span><text:span text:style-name="T68_16"><text:s/></text:span><text:span text:style-name="T68_17">30th,</text:span><text:span text:style-name="T68_18"><text:s/></text:span><text:span text:style-name="T68_19">2030</text:span></text:p>
            </table:table-cell>
            <table:table-cell table:style-name="Cell28">
              <text:p text:style-name="P69"><text:span text:style-name="T69_1">£1,952,360</text:span></text:p>
            </table:table-cell>
          </table:table-row>
          <table:table-row table:style-name="Row15">
            <table:table-cell table:style-name="Cell29">
              <text:p text:style-name="P70"><text:span text:style-name="T70_1">FY</text:span><text:span text:style-name="T70_2"><text:s/></text:span><text:span text:style-name="T70_3">7</text:span><text:span text:style-name="T70_4"><text:s/></text:span><text:span text:style-name="T70_5">2030</text:span><text:span text:style-name="T70_6"><text:s/></text:span><text:span text:style-name="T70_7">–</text:span><text:span text:style-name="T70_8"><text:s/></text:span><text:span text:style-name="T70_9">2031</text:span><text:span text:style-name="T70_10"><text:s/></text:span><text:span text:style-name="T70_11">and<text:s/>before</text:span><text:span text:style-name="T70_12"><text:s/></text:span><text:span text:style-name="T70_13">December</text:span><text:span text:style-name="T70_14"><text:s/></text:span><text:span text:style-name="T70_15">31st,</text:span><text:span text:style-name="T70_16"><text:s/></text:span><text:span text:style-name="T70_17">2030</text:span></text:p>
            </table:table-cell>
            <table:table-cell table:style-name="Cell30">
              <text:p text:style-name="P71"><text:span text:style-name="T71_1">£1,757,612</text:span></text:p>
            </table:table-cell>
          </table:table-row>
          <table:table-row table:style-name="Row16">
            <table:table-cell table:style-name="Cell31">
              <text:p text:style-name="P72"><text:span text:style-name="T72_1">Total</text:span></text:p>
            </table:table-cell>
            <table:table-cell table:style-name="Cell32">
              <text:p text:style-name="P73"><text:span text:style-name="T73_1">£53,000,000</text:span></text:p>
            </table:table-cell>
          </table:table-row>
        </table:table>
        <text:p text:style-name="P74"/>
        <text:list text:style-name="LS1" xml:id="list2" text:continue-list="list0">
          <text:list-item>
            <text:p text:style-name="P75"><text:span text:style-name="T75_1">The<text:s/>table<text:s/>in<text:s/>paragraph<text:s/>7<text:s/>of<text:s/>the<text:s/>original<text:s/>Memorandum<text:s/>of<text:s/>Understanding,<text:s/>as<text:s/>amended<text:s/>by</text:span><text:span text:style-name="T75_2"><text:s/></text:span><text:span text:style-name="T75_3">Amendment</text:span><text:span text:style-name="T75_4"><text:s/></text:span><text:span text:style-name="T75_5">No.</text:span><text:span text:style-name="T75_6"><text:s/></text:span><text:span text:style-name="T75_7">1,</text:span><text:span text:style-name="T75_8"><text:s/></text:span><text:span text:style-name="T75_9">will</text:span><text:span text:style-name="T75_10"><text:s/></text:span><text:span text:style-name="T75_11">be</text:span><text:span text:style-name="T75_12"><text:s/></text:span><text:span text:style-name="T75_13">deleted</text:span><text:span text:style-name="T75_14"><text:s/></text:span><text:span text:style-name="T75_15">and</text:span><text:span text:style-name="T75_16"><text:s/></text:span><text:span text:style-name="T75_17">replaced</text:span><text:span text:style-name="T75_18"><text:s/></text:span><text:span text:style-name="T75_19">with</text:span><text:span text:style-name="T75_20"><text:s/></text:span><text:span text:style-name="T75_21">the</text:span><text:span text:style-name="T75_22"><text:s/></text:span><text:span text:style-name="T75_23">following:</text:span></text:p>
          </text:list-item>
        </text:list>
        <text:p text:style-name="P76"/>
        <text:p text:style-name="P77"><draw:frame svg:x="3.092cm" svg:y="0.28cm" svg:width="15.908cm" svg:height="5.368cm" draw:style-name="FR2" text:anchor-type="char" draw:z-index="0"><draw:image xlink:href="Pictures/image2.png" xlink:type="simple" xlink:show="embed" xlink:actuate="onLoad"/></draw:frame></text:p>
        <text:p text:style-name="P78"/>
        <text:list text:style-name="LS1" xml:id="list3" text:continue-list="list0">
          <text:list-item>
            <text:p text:style-name="P79"><text:span text:style-name="T79_1">Annex<text:s/>5<text:s/>of<text:s/>the<text:s/>original<text:s/>Memorandum<text:s/>of<text:s/>Understanding,<text:s/>as<text:s/>amended<text:s/>by<text:s/>Amendment<text:s/>No.</text:span><text:span text:style-name="T79_2"><text:s/></text:span><text:span text:style-name="T79_3">1,</text:span><text:span text:style-name="T79_4"><text:s/></text:span><text:span text:style-name="T79_5">will</text:span><text:span text:style-name="T79_6"><text:s/></text:span><text:span text:style-name="T79_7">be</text:span><text:span text:style-name="T79_8"><text:s/></text:span><text:span text:style-name="T79_9">deleted</text:span><text:span text:style-name="T79_10"><text:s/></text:span><text:span text:style-name="T79_11">and</text:span><text:span text:style-name="T79_12"><text:s/></text:span><text:span text:style-name="T79_13">replaced</text:span><text:span text:style-name="T79_14"><text:s/></text:span><text:span text:style-name="T79_15">with</text:span><text:span text:style-name="T79_16"><text:s/></text:span><text:span text:style-name="T79_17">Schedule</text:span><text:span text:style-name="T79_18"><text:s/></text:span><text:span text:style-name="T79_19">1</text:span><text:span text:style-name="T79_20"><text:s/></text:span><text:span text:style-name="T79_21">to</text:span><text:span text:style-name="T79_22"><text:s/></text:span><text:span text:style-name="T79_23">this</text:span><text:span text:style-name="T79_24"><text:s/></text:span><text:span text:style-name="T79_25">Amendment</text:span><text:span text:style-name="T79_26"><text:s/></text:span><text:span text:style-name="T79_27">–</text:span><text:span text:style-name="T79_28"><text:s/></text:span><text:span text:style-name="T79_29">Annex</text:span><text:span text:style-name="T79_30"><text:s/></text:span><text:span text:style-name="T79_31">5</text:span><text:span text:style-name="T79_32"><text:s/></text:span><text:span text:style-name="T79_33">–</text:span><text:span text:style-name="T79_34"><text:s/></text:span><text:span text:style-name="T79_35">FCDO</text:span><text:span text:style-name="T79_36"><text:s/></text:span><text:span text:style-name="T79_37">AI4D</text:span><text:span text:style-name="T79_38"><text:s/></text:span><text:span text:style-name="T79_39">Budget</text:span><text:span text:style-name="T79_40">;</text:span><text:span text:style-name="T79_41"><text:s/></text:span><text:span text:style-name="T79_42">and</text:span></text:p>
          </text:list-item>
        </text:list>
        <text:p text:style-name="P80"/>
        <text:list text:style-name="LS1" xml:id="list4" text:continue-list="list0">
          <text:list-item>
            <text:p text:style-name="P81"><text:span text:style-name="T81_1">FCDO<text:s/>and<text:s/>IDRC<text:s/>will<text:s/>update<text:s/>the<text:s/></text:span><text:span text:style-name="T81_2">logframe</text:span><text:span text:style-name="T81_3"><text:s/>referenced<text:s/>in<text:s/>paragraph<text:s/>3<text:s/>within<text:s/>3<text:s/>months<text:s/>of</text:span><text:span text:style-name="T81_4"><text:s/></text:span><text:span text:style-name="T81_5">signing</text:span><text:span text:style-name="T81_6"><text:s/></text:span><text:span text:style-name="T81_7">this</text:span><text:span text:style-name="T81_8"><text:s/></text:span><text:span text:style-name="T81_9">Amendment</text:span><text:span text:style-name="T81_10"><text:s/></text:span><text:span text:style-name="T81_11">No.</text:span><text:span text:style-name="T81_12"><text:s/></text:span><text:span text:style-name="T81_13">2.</text:span></text:p>
          </text:list-item>
        </text:list>
        <text:p text:style-name="P82"/>
        <text:p text:style-name="P83"><text:span text:style-name="T83_1">This</text:span><text:span text:style-name="T83_2"><text:s/></text:span><text:span text:style-name="T83_3">letter</text:span><text:span text:style-name="T83_4"><text:s/></text:span><text:span text:style-name="T83_5">of</text:span><text:span text:style-name="T83_6"><text:s/></text:span><text:span text:style-name="T83_7">amendment</text:span><text:span text:style-name="T83_8"><text:s/></text:span><text:span text:style-name="T83_9">will</text:span><text:span text:style-name="T83_10"><text:s/></text:span><text:span text:style-name="T83_11">place</text:span><text:span text:style-name="T83_12"><text:s/></text:span><text:span text:style-name="T83_13">on<text:s/>record</text:span><text:span text:style-name="T83_14"><text:s/></text:span><text:span text:style-name="T83_15">our</text:span><text:span text:style-name="T83_16"><text:s/></text:span><text:span text:style-name="T83_17">common</text:span><text:span text:style-name="T83_18"><text:s/></text:span><text:span text:style-name="T83_19">understanding</text:span><text:span text:style-name="T83_20"><text:s/></text:span><text:span text:style-name="T83_21">of<text:s/>the</text:span><text:span text:style-name="T83_22"><text:s/></text:span><text:span text:style-name="T83_23">above</text:span><text:span text:style-name="T83_24"><text:s/></text:span><text:span text:style-name="T83_25">change</text:span><text:span text:style-name="T83_26"><text:s/></text:span><text:span text:style-name="T83_27">and</text:span><text:span text:style-name="T83_28"><text:s/></text:span><text:span text:style-name="T83_29">will<text:s/>come<text:s/>into<text:s/>operation<text:s/>on<text:s/>the<text:s/>date<text:s/>of<text:s/>countersignature<text:s/>below.<text:s/>This<text:s/>note<text:s/>will<text:s/>be<text:s/>known<text:s/>as</text:span><text:span text:style-name="T83_30"><text:s/></text:span><text:span text:style-name="T83_31">Amendment</text:span><text:span text:style-name="T83_32"><text:s/></text:span><text:span text:style-name="T83_33">No.</text:span><text:span text:style-name="T83_34"><text:s/></text:span><text:span text:style-name="T83_35">2</text:span><text:span text:style-name="T83_36"><text:s/></text:span><text:span text:style-name="T83_37">/</text:span><text:span text:style-name="T83_38"><text:s/></text:span><text:span text:style-name="T83_39">2025.</text:span></text:p>
        <text:p text:style-name="P84"/>
        <text:p text:style-name="P85"><text:span text:style-name="T85_1">Please</text:span><text:span text:style-name="T85_2"><text:s/></text:span><text:span text:style-name="T85_3">sign</text:span><text:span text:style-name="T85_4"><text:s/></text:span><text:span text:style-name="T85_5">both</text:span><text:span text:style-name="T85_6"><text:s/></text:span><text:span text:style-name="T85_7">copies</text:span><text:span text:style-name="T85_8"><text:s/></text:span><text:span text:style-name="T85_9">of</text:span><text:span text:style-name="T85_10"><text:s/></text:span><text:span text:style-name="T85_11">this</text:span><text:span text:style-name="T85_12"><text:s/></text:span><text:span text:style-name="T85_13">letter;</text:span><text:span text:style-name="T85_14"><text:s/></text:span><text:span text:style-name="T85_15">return</text:span><text:span text:style-name="T85_16"><text:s/></text:span><text:span text:style-name="T85_17">one</text:span><text:span text:style-name="T85_18"><text:s/></text:span><text:span text:style-name="T85_19">to<text:s/>me</text:span><text:span text:style-name="T85_20"><text:s/></text:span><text:span text:style-name="T85_21">and</text:span><text:span text:style-name="T85_22"><text:s/></text:span><text:span text:style-name="T85_23">retain</text:span><text:span text:style-name="T85_24"><text:s/></text:span><text:span text:style-name="T85_25">the</text:span><text:span text:style-name="T85_26"><text:s/></text:span><text:span text:style-name="T85_27">other<text:s/>for</text:span><text:span text:style-name="T85_28"><text:s/></text:span><text:span text:style-name="T85_29">your</text:span><text:span text:style-name="T85_30"><text:s/></text:span><text:span text:style-name="T85_31">own</text:span><text:span text:style-name="T85_32"><text:s/></text:span><text:span text:style-name="T85_33">records.</text:span><text:span text:style-name="T85_34"><text:s/></text:span><text:span text:style-name="T85_35">Kind</text:span><text:span text:style-name="T85_36"><text:s/></text:span><text:span text:style-name="T85_37">regards,</text:span></text:p>
      </text:section>
      <text:section text:style-name="S3" text:name="S3">
        <text:p text:style-name="P86"/>
        <text:p text:style-name="P87"/>
        <table:table table:style-name="Table2">
          <table:table-column table:style-name="Column3"/>
          <table:table-column table:style-name="Column4"/>
          <table:table-row table:style-name="Row17">
            <table:table-cell table:style-name="Cell33" table:number-columns-spanned="2">
              <text:p text:style-name="P88"><draw:rect svg:x="5.445cm" svg:y="0.545cm" svg:width="4.103cm" svg:height="0.617cm" draw:style-name="FR3" text:anchor-type="page" draw:z-index="2"/><text:span text:style-name="T88_1">Signed</text:span><text:span text:style-name="T88_2"><text:s/></text:span><text:span text:style-name="T88_3">on</text:span><text:span text:style-name="T88_4"><text:s/></text:span><text:span text:style-name="T88_5">behalf</text:span><text:span text:style-name="T88_6"><text:s/></text:span><text:span text:style-name="T88_7">of</text:span><text:span text:style-name="T88_8"><text:s/></text:span><text:span text:style-name="T88_9">FCDO:</text:span></text:p>
            </table:table-cell>
            <table:covered-table-cell/>
          </table:table-row>
          <table:table-row table:style-name="Row18">
            <table:table-cell table:style-name="Cell34">
              <text:p text:style-name="P89"><text:span text:style-name="T89_1">Name:</text:span></text:p>
            </table:table-cell>
            <table:table-cell table:style-name="Cell35">
              <text:p text:style-name="P90"><text:span text:style-name="T90_1">Luisa</text:span><text:span text:style-name="T90_2"><text:s/></text:span><text:span text:style-name="T90_3">Odell</text:span></text:p>
            </table:table-cell>
          </table:table-row>
          <table:table-row table:style-name="Row19">
            <table:table-cell table:style-name="Cell36">
              <text:p text:style-name="P91"><text:span text:style-name="T91_1">Position:</text:span></text:p>
            </table:table-cell>
            <table:table-cell table:style-name="Cell37">
              <text:p text:style-name="P92"><text:span text:style-name="T92_1">Innovation</text:span><text:span text:style-name="T92_2"><text:s/></text:span><text:span text:style-name="T92_3">Advisor,</text:span><text:span text:style-name="T92_4"><text:s/></text:span><text:span text:style-name="T92_5">Technology</text:span><text:span text:style-name="T92_6"><text:s/></text:span><text:span text:style-name="T92_7">and</text:span><text:span text:style-name="T92_8"><text:s/></text:span><text:span text:style-name="T92_9">Innovation</text:span><text:span text:style-name="T92_10"><text:s/></text:span><text:span text:style-name="T92_11">Unit,</text:span><text:span text:style-name="T92_12"><text:s/></text:span><text:span text:style-name="T92_13">Research</text:span></text:p>
              <text:p text:style-name="P93"><text:span text:style-name="T93_1">and</text:span><text:span text:style-name="T93_2"><text:s/></text:span><text:span text:style-name="T93_3">Evidence</text:span><text:span text:style-name="T93_4"><text:s/></text:span><text:span text:style-name="T93_5">Directorate</text:span></text:p>
            </table:table-cell>
          </table:table-row>
          <table:table-row table:style-name="Row20">
            <table:table-cell table:style-name="Cell38">
              <text:p text:style-name="P94"><text:span text:style-name="T94_1">Address/Contact</text:span><text:span text:style-name="T94_2"><text:s/></text:span><text:span text:style-name="T94_3">Details:</text:span></text:p>
            </table:table-cell>
            <table:table-cell table:style-name="Cell39">
              <text:p text:style-name="P95"><text:span text:style-name="T95_1">Foreign,</text:span><text:span text:style-name="T95_2"><text:s/></text:span><text:span text:style-name="T95_3">Commonwealth</text:span><text:span text:style-name="T95_4"><text:s/></text:span><text:span text:style-name="T95_5">and</text:span><text:span text:style-name="T95_6"><text:s/></text:span><text:span text:style-name="T95_7">Development</text:span><text:span text:style-name="T95_8"><text:s/></text:span><text:span text:style-name="T95_9">Office</text:span><text:span text:style-name="T95_10"><text:s/></text:span><text:span text:style-name="T95_11">King</text:span><text:span text:style-name="T95_12"><text:s/></text:span><text:span text:style-name="T95_13">Charles</text:span><text:span text:style-name="T95_14"><text:s/></text:span><text:span text:style-name="T95_15">Street</text:span></text:p>
              <text:p text:style-name="P96"><text:span text:style-name="T96_1">London</text:span></text:p>
              <text:p text:style-name="P97"><text:span text:style-name="T97_1">United<text:s/></text:span><text:span text:style-name="T97_2">Kingdom</text:span><text:span text:style-name="T97_3"><text:s/></text:span><text:span text:style-name="T97_4">SW1A</text:span><text:span text:style-name="T97_5"><text:s/></text:span><text:span text:style-name="T97_6">2AH</text:span></text:p>
              <text:p text:style-name="P98"/>
            </table:table-cell>
          </table:table-row>
          <table:table-row table:style-name="Row21">
            <table:table-cell table:style-name="Cell40">
              <text:p text:style-name="P99"><text:span text:style-name="T99_1">Date:</text:span></text:p>
            </table:table-cell>
            <table:table-cell table:style-name="Cell41">
              <text:p text:style-name="P100"/>
              <text:p text:style-name="P101"><text:span text:style-name="T101_1">12/11/2025</text:span><text:span text:style-name="T101_2"><text:s/></text:span><text:span text:style-name="T101_3">|</text:span><text:span text:style-name="T101_4"><text:s/></text:span><text:span text:style-name="T101_5">04:56</text:span><text:span text:style-name="T101_6"><text:s/></text:span><text:span text:style-name="T101_7">EST</text:span></text:p>
            </table:table-cell>
          </table:table-row>
          <table:table-row table:style-name="Row22">
            <table:table-cell table:style-name="Cell42" table:number-columns-spanned="2">
              <text:p text:style-name="P102"/>
            </table:table-cell>
            <table:covered-table-cell/>
          </table:table-row>
          <table:table-row table:style-name="Row23">
            <table:table-cell table:style-name="Cell43" table:number-columns-spanned="2">
              <text:p text:style-name="P103"><draw:rect svg:x="5.484cm" svg:y="0.471cm" svg:width="4.126cm" svg:height="0.614cm" draw:style-name="FR4" text:anchor-type="page" draw:z-index="1"/><text:span text:style-name="T103_1">Signed</text:span><text:span text:style-name="T103_2"><text:s/></text:span><text:span text:style-name="T103_3">on</text:span><text:span text:style-name="T103_4"><text:s/></text:span><text:span text:style-name="T103_5">behalf</text:span><text:span text:style-name="T103_6"><text:s/></text:span><text:span text:style-name="T103_7">of</text:span><text:span text:style-name="T103_8"><text:s/></text:span><text:span text:style-name="T103_9">IDRC:</text:span></text:p>
            </table:table-cell>
            <table:covered-table-cell/>
          </table:table-row>
          <table:table-row table:style-name="Row24">
            <table:table-cell table:style-name="Cell44">
              <text:p text:style-name="P104"><text:span text:style-name="T104_1">Name:</text:span></text:p>
            </table:table-cell>
            <table:table-cell table:style-name="Cell45">
              <text:p text:style-name="P105"><text:span text:style-name="T105_1">Maggie</text:span><text:span text:style-name="T105_2"><text:s/></text:span><text:span text:style-name="T105_3">Gorman</text:span><text:span text:style-name="T105_4"><text:s/></text:span><text:span text:style-name="T105_5">Velez</text:span></text:p>
            </table:table-cell>
          </table:table-row>
          <table:table-row table:style-name="Row25">
            <table:table-cell table:style-name="Cell46">
              <text:p text:style-name="P106"><text:span text:style-name="T106_1">Position:</text:span></text:p>
            </table:table-cell>
            <table:table-cell table:style-name="Cell47">
              <text:p text:style-name="P107"><text:span text:style-name="T107_1">Acting</text:span><text:span text:style-name="T107_2"><text:s/></text:span><text:span text:style-name="T107_3">Vice-President</text:span><text:span text:style-name="T107_4"><text:s/></text:span><text:span text:style-name="T107_5">Programs</text:span><text:span text:style-name="T107_6"><text:s/></text:span><text:span text:style-name="T107_7">and</text:span><text:span text:style-name="T107_8"><text:s/></text:span><text:span text:style-name="T107_9">Partnerships</text:span></text:p>
            </table:table-cell>
          </table:table-row>
          <table:table-row table:style-name="Row26">
            <table:table-cell table:style-name="Cell48">
              <text:p text:style-name="P108"><text:span text:style-name="T108_1">Address/Contact</text:span><text:span text:style-name="T108_2"><text:s/></text:span><text:span text:style-name="T108_3">Details:</text:span></text:p>
            </table:table-cell>
            <table:table-cell table:style-name="Cell49">
              <text:p text:style-name="P109"><text:span text:style-name="T109_1">International</text:span><text:span text:style-name="T109_2"><text:s/></text:span><text:span text:style-name="T109_3">Development</text:span><text:span text:style-name="T109_4"><text:s/></text:span><text:span text:style-name="T109_5">Research</text:span><text:span text:style-name="T109_6"><text:s/></text:span><text:span text:style-name="T109_7">Centre</text:span></text:p>
              <text:p text:style-name="P110"><text:span text:style-name="T110_1">P.O.<text:s/>Box<text:s/>8500<text:s/>Ottawa,<text:s/>Ontario</text:span><text:span text:style-name="T110_2"><text:s/></text:span><text:span text:style-name="T110_3">Canada<text:s/>K1G<text:s/>3H9</text:span><text:span text:style-name="T110_4"><text:s/></text:span></text:p>
            </table:table-cell>
          </table:table-row>
          <table:table-row table:style-name="Row27">
            <table:table-cell table:style-name="Cell50">
              <text:p text:style-name="P111"><text:span text:style-name="T111_1">Date:</text:span></text:p>
            </table:table-cell>
            <table:table-cell table:style-name="Cell51">
              <text:p text:style-name="P112"/>
              <text:p text:style-name="P113"><text:span text:style-name="T113_1">12/8/2025</text:span><text:span text:style-name="T113_2"><text:s/></text:span><text:span text:style-name="T113_3">|</text:span><text:span text:style-name="T113_4"><text:s/></text:span><text:span text:style-name="T113_5">13:05</text:span><text:span text:style-name="T113_6"><text:s/></text:span><text:span text:style-name="T113_7">EST</text:span></text:p>
            </table:table-cell>
          </table:table-row>
        </table:table>
      </text:section>
      <text:section text:style-name="S4" text:name="S4">
        <text:p text:style-name="P114"/>
      </text:section>
      <text:section text:style-name="S5" text:name="S5">
        <text:p text:style-name="P115"/>
        <text:p text:style-name="P11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" fo:font-size="11pt" style:font-name-asian="Arial" style:font-size-asian="11pt" style:font-name-complex="Arial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text-indent="-0.635cm" fo:margin-left="3.812cm" fo:margin-right="0.808cm"/>
    </style:style>
    <style:style style:name="Table_20_Paragraph" style:display-name="Table Paragraph" style:family="paragraph" style:parent-style-name="Normal">
      <style:paragraph-properties fo:margin-top="0.141cm"/>
      <style:text-properties style:font-name="Calibri" style:font-name-asian="Calibri" style:font-name-complex="Calibri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style:font-name-asian="Arial" style:font-name-complex="Arial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style:font-name-asian="Arial" style:font-name-complex="Arial"/>
    </style:style>
    <style:style style:name="List1Level0" style:family="text">
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number style:num-format="1" text:style-name="List1Level0" style:num-suffix="." text:level="1">
        <style:list-level-properties text:space-before="3.177cm" text:min-label-width="0.635cm" fo:text-align="start" text:list-level-position-and-space-mode="label-alignment">
          <style:list-level-label-alignment text:label-followed-by="listtab" fo:margin-left="3.812cm" fo:text-indent="-0.635cm"/>
        </style:list-level-properties>
  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Level1" text:level="2">
        <style:list-level-properties text:space-before="4.644cm" text:min-label-width="0.635cm" fo:text-align="start" text:list-level-position-and-space-mode="label-alignment">
          <style:list-level-label-alignment text:label-followed-by="listtab" fo:margin-left="5.27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6.114cm" text:min-label-width="0.635cm" fo:text-align="start" text:list-level-position-and-space-mode="label-alignment">
          <style:list-level-label-alignment text:label-followed-by="listtab" fo:margin-left="6.749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7.583cm" text:min-label-width="0.635cm" fo:text-align="start" text:list-level-position-and-space-mode="label-alignment">
          <style:list-level-label-alignment text:label-followed-by="listtab" fo:margin-left="8.218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9.052cm" text:min-label-width="0.635cm" fo:text-align="start" text:list-level-position-and-space-mode="label-alignment">
          <style:list-level-label-alignment text:label-followed-by="listtab" fo:margin-left="9.68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10.522cm" text:min-label-width="0.635cm" fo:text-align="start" text:list-level-position-and-space-mode="label-alignment">
          <style:list-level-label-alignment text:label-followed-by="listtab" fo:margin-left="11.15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1.991cm" text:min-label-width="0.635cm" fo:text-align="start" text:list-level-position-and-space-mode="label-alignment">
          <style:list-level-label-alignment text:label-followed-by="listtab" fo:margin-left="12.626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3.46cm" text:min-label-width="0.635cm" fo:text-align="start" text:list-level-position-and-space-mode="label-alignment">
          <style:list-level-label-alignment text:label-followed-by="listtab" fo:margin-left="14.09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4.93cm" text:min-label-width="0.635cm" fo:text-align="start" text:list-level-position-and-space-mode="label-alignment">
          <style:list-level-label-alignment text:label-followed-by="listtab" fo:margin-left="15.565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8cm" fo:page-height="29.704cm" fo:padding-top="0cm" fo:margin-top="1.27cm" fo:padding-bottom="0cm" fo:margin-bottom="1.27cm" fo:padding-left="0cm" fo:margin-left="0.353cm" fo:padding-right="0cm" fo:margin-right="2.152cm"/>
      <style:header-style>
        <style:header-footer-properties fo:min-height="-1.058cm" style:dynamic-spacing="true"/>
      </style:header-style>
      <style:footer-style>
        <style:header-footer-properties fo:min-height="-0.776cm" style:dynamic-spacing="true"/>
      </style:footer-style>
    </style:page-layout>
    <style:style style:name="P1" style:family="paragraph" style:parent-style-name="Header" style:master-page-name="MasterPage4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">
      <style:page-layout-properties style:print-orientation="portrait" fo:page-width="21.008cm" fo:page-height="29.704cm" fo:padding-top="0cm" fo:margin-top="0.321cm" fo:padding-bottom="0cm" fo:margin-bottom="0cm" fo:padding-left="0cm" fo:margin-left="0.353cm" fo:padding-right="0cm" fo:margin-right="2.152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5" style:family="paragraph" style:parent-style-name="Body_20_Text">
      <style:paragraph-properties fo:line-height="6%"/>
    </style:style>
    <style:style style:name="FR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" style:family="paragraph" style:parent-style-name="Normal">
      <style:paragraph-properties fo:margin-top="0cm" fo:margin-bottom="0cm" fo:margin-left="0.035cm"/>
    </style:style>
    <style:style style:name="T7_1" style:family="text">
      <style:text-properties fo:letter-spacing="-0.002cm" fo:font-size="8pt" style:font-size-asian="8pt"/>
    </style:style>
    <style:style style:name="T7_2" style:family="text">
      <style:text-properties fo:letter-spacing="-0.018cm" fo:font-size="8pt" style:font-size-asian="8pt"/>
    </style:style>
    <style:style style:name="T7_3" style:family="text">
      <style:text-properties fo:letter-spacing="-0.002cm" fo:font-size="8pt" style:font-size-asian="8pt"/>
    </style:style>
    <style:style style:name="T7_4" style:family="text">
      <style:text-properties fo:letter-spacing="-0.018cm" fo:font-size="8pt" style:font-size-asian="8pt"/>
    </style:style>
    <style:style style:name="T7_5" style:family="text">
      <style:text-properties fo:font-size="8pt" style:font-size-asian="8pt"/>
    </style:style>
    <style:style style:name="T7_6" style:family="text">
      <style:text-properties fo:letter-spacing="-0.016cm" fo:font-size="8pt" style:font-size-asian="8pt"/>
    </style:style>
    <style:style style:name="T7_7" style:family="text">
      <style:text-properties fo:font-size="8pt" style:font-size-asian="8pt"/>
    </style:style>
    <style:style style:name="P8" style:family="paragraph" style:parent-style-name="Footer"/>
    <style:style style:name="FR5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" style:family="paragraph" style:parent-style-name="Normal"/>
    <style:style style:name="T9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3">
      <style:page-layout-properties style:print-orientation="portrait" fo:page-width="21.008cm" fo:page-height="29.704cm" fo:padding-top="0cm" fo:margin-top="0.321cm" fo:padding-bottom="0cm" fo:margin-bottom="0cm" fo:padding-left="0cm" fo:margin-left="0.353cm" fo:padding-right="0cm" fo:margin-right="2.152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0" style:family="paragraph" style:parent-style-name="Body_20_Text">
      <style:paragraph-properties fo:line-height="6%"/>
    </style:style>
    <style:style style:name="FR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1" style:family="paragraph" style:parent-style-name="Normal"/>
    <style:style style:name="T1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" style:family="paragraph" style:parent-style-name="Normal">
      <style:paragraph-properties fo:margin-top="0cm" fo:margin-bottom="0cm" fo:margin-left="0.035cm"/>
    </style:style>
    <style:style style:name="T12_1" style:family="text">
      <style:text-properties fo:letter-spacing="-0.002cm" fo:font-size="8pt" style:font-size-asian="8pt"/>
    </style:style>
    <style:style style:name="T12_2" style:family="text">
      <style:text-properties fo:letter-spacing="-0.018cm" fo:font-size="8pt" style:font-size-asian="8pt"/>
    </style:style>
    <style:style style:name="T12_3" style:family="text">
      <style:text-properties fo:letter-spacing="-0.002cm" fo:font-size="8pt" style:font-size-asian="8pt"/>
    </style:style>
    <style:style style:name="T12_4" style:family="text">
      <style:text-properties fo:letter-spacing="-0.018cm" fo:font-size="8pt" style:font-size-asian="8pt"/>
    </style:style>
    <style:style style:name="T12_5" style:family="text">
      <style:text-properties fo:font-size="8pt" style:font-size-asian="8pt"/>
    </style:style>
    <style:style style:name="T12_6" style:family="text">
      <style:text-properties fo:letter-spacing="-0.016cm" fo:font-size="8pt" style:font-size-asian="8pt"/>
    </style:style>
    <style:style style:name="T12_7" style:family="text">
      <style:text-properties fo:font-size="8pt" style:font-size-asian="8pt"/>
    </style:style>
    <style:style style:name="P13" style:family="paragraph" style:parent-style-name="Footer"/>
    <style:style style:name="FR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4" style:family="paragraph" style:parent-style-name="Normal"/>
    <style:style style:name="T14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4">
      <style:page-layout-properties style:print-orientation="landscape" fo:page-width="29.704cm" fo:page-height="21.008cm" fo:padding-top="0cm" fo:margin-top="0.321cm" fo:padding-bottom="0cm" fo:margin-bottom="0cm" fo:padding-left="0cm" fo:margin-left="1.341cm" fo:padding-right="0cm" fo:margin-right="4.269cm"/>
      <style:header-style>
        <style:header-footer-properties fo:min-height="1.231cm" style:dynamic-spacing="true"/>
      </style:header-style>
      <style:footer-style>
        <style:header-footer-properties fo:min-height="0.494cm" style:dynamic-spacing="true"/>
      </style:footer-style>
    </style:page-layout>
    <style:style style:name="P15" style:family="paragraph" style:parent-style-name="Body_20_Text">
      <style:paragraph-properties fo:line-height="6%"/>
    </style:style>
    <style:style style:name="FR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6" style:family="paragraph" style:parent-style-name="Normal"/>
    <style:style style:name="T1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0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7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8" style:family="paragraph" style:parent-style-name="Footer"/>
    <style:style style:name="FR11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9" style:family="paragraph" style:parent-style-name="Normal"/>
    <style:style style:name="T19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5">
      <style:page-layout-properties style:print-orientation="landscape" fo:page-width="29.704cm" fo:page-height="21.008cm" fo:padding-top="0cm" fo:margin-top="0.321cm" fo:padding-bottom="0cm" fo:margin-bottom="0cm" fo:padding-left="0cm" fo:margin-left="1.341cm" fo:padding-right="0cm" fo:margin-right="4.269cm"/>
      <style:header-style>
        <style:header-footer-properties fo:min-height="1.231cm" style:dynamic-spacing="true"/>
      </style:header-style>
      <style:footer-style>
        <style:header-footer-properties fo:min-height="0.494cm" style:dynamic-spacing="true"/>
      </style:footer-style>
    </style:page-layout>
    <style:style style:name="P20" style:family="paragraph" style:parent-style-name="Body_20_Text">
      <style:paragraph-properties fo:line-height="6%"/>
    </style:style>
    <style:style style:name="FR12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1" style:family="paragraph" style:parent-style-name="Normal"/>
    <style:style style:name="T2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3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2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23" style:family="paragraph" style:parent-style-name="Footer"/>
    <style:style style:name="FR1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4" style:family="paragraph" style:parent-style-name="Normal"/>
    <style:style style:name="T2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6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41cm" svg:height="0.96cm" draw:style-name="FR2" text:anchor-type="page" draw:z-index="16"><draw:text-box fo:min-height="0.96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5"><draw:frame svg:x="0cm" svg:y="0cm" svg:width="1.441cm" svg:height="0.96cm" draw:style-name="FR3" text:anchor-type="page" draw:z-index="8"><draw:text-box fo:min-height="0.96cm"><text:p text:style-name="P6"><text:span text:style-name="T6_1">OFFICIAL</text:span></text:p></draw:text-box><svg:desc>OFFICIAL</svg:desc></draw:frame><draw:frame svg:x="0.564cm" svg:y="0.323cm" svg:width="8.957cm" svg:height="0.386cm" draw:style-name="FR4" text:anchor-type="page" draw:z-index="0"><draw:text-box><text:p text:style-name="P7"><text:span text:style-name="T7_1">Docusign</text:span><text:span text:style-name="T7_2"><text:s/></text:span><text:span text:style-name="T7_3">Envelope</text:span><text:span text:style-name="T7_4"><text:s/></text:span><text:span text:style-name="T7_5">ID:</text:span><text:span text:style-name="T7_6"><text:s/></text:span><text:span text:style-name="T7_7">53BFD757-9C0D-43EA-AFF1-7D4BE4BACF01</text:span></text:p></draw:text-box></draw:frame></text:p>
      </style:header>
      <style:footer>
        <text:p text:style-name="P8"><draw:frame svg:x="0cm" svg:y="0cm" svg:width="1.441cm" svg:height="0.96cm" draw:style-name="FR5" text:anchor-type="page" draw:z-index="16"><draw:text-box fo:min-height="0.96cm"><text:p text:style-name="P9"><text:span text:style-name="T9_1">OFFICIAL</text:span></text:p></draw:text-box><svg:desc>OFFICIAL</svg:desc></draw:frame></text:p>
      </style:footer>
    </style:master-page>
    <style:master-page style:name="MasterPage2" style:page-layout-name="pm3">
      <style:header>
        <text:p text:style-name="P10"><draw:frame svg:x="0cm" svg:y="0cm" svg:width="1.441cm" svg:height="0.96cm" draw:style-name="FR6" text:anchor-type="page" draw:z-index="8"><draw:text-box fo:min-height="0.96cm"><text:p text:style-name="P11"><text:span text:style-name="T11_1">OFFICIAL</text:span></text:p></draw:text-box><svg:desc>OFFICIAL</svg:desc></draw:frame><draw:frame svg:x="0.564cm" svg:y="0.323cm" svg:width="8.957cm" svg:height="0.386cm" draw:style-name="FR7" text:anchor-type="page" draw:z-index="0"><draw:text-box><text:p text:style-name="P12"><text:span text:style-name="T12_1">Docusign</text:span><text:span text:style-name="T12_2"><text:s/></text:span><text:span text:style-name="T12_3">Envelope</text:span><text:span text:style-name="T12_4"><text:s/></text:span><text:span text:style-name="T12_5">ID:</text:span><text:span text:style-name="T12_6"><text:s/></text:span><text:span text:style-name="T12_7">53BFD757-9C0D-43EA-AFF1-7D4BE4BACF01</text:span></text:p></draw:text-box></draw:frame></text:p>
      </style:header>
      <style:footer>
        <text:p text:style-name="P13"><draw:frame svg:x="0cm" svg:y="0cm" svg:width="1.441cm" svg:height="0.96cm" draw:style-name="FR8" text:anchor-type="page" draw:z-index="16"><draw:text-box fo:min-height="0.96cm"><text:p text:style-name="P14"><text:span text:style-name="T14_1">OFFICIAL</text:span></text:p></draw:text-box><svg:desc>OFFICIAL</svg:desc></draw:frame></text:p>
      </style:footer>
    </style:master-page>
    <style:master-page style:name="MasterPage3" style:page-layout-name="pm4">
      <style:header>
        <text:p text:style-name="P15"><draw:frame svg:x="0cm" svg:y="0cm" svg:width="1.441cm" svg:height="0.96cm" draw:style-name="FR9" text:anchor-type="page" draw:z-index="10"><draw:text-box fo:min-height="0.96cm"><text:p text:style-name="P16"><text:span text:style-name="T16_1">OFFICIAL</text:span></text:p></draw:text-box><svg:desc>OFFICIAL</svg:desc></draw:frame><draw:frame svg:x="0.564cm" svg:y="0.323cm" svg:width="8.957cm" svg:height="0.386cm" draw:style-name="FR10" text:anchor-type="page" draw:z-index="1"><draw:text-box><text:p text:style-name="P17"/></draw:text-box></draw:frame></text:p>
      </style:header>
      <style:footer>
        <text:p text:style-name="P18"><draw:frame svg:x="0cm" svg:y="0cm" svg:width="1.441cm" svg:height="0.96cm" draw:style-name="FR11" text:anchor-type="page" draw:z-index="16"><draw:text-box fo:min-height="0.96cm"><text:p text:style-name="P19"><text:span text:style-name="T19_1">OFFICIAL</text:span></text:p></draw:text-box><svg:desc>OFFICIAL</svg:desc></draw:frame></text:p>
      </style:footer>
    </style:master-page>
    <style:master-page style:name="MasterPage4" style:page-layout-name="pm5">
      <style:header>
        <text:p text:style-name="P20"><draw:frame svg:x="0cm" svg:y="0cm" svg:width="1.441cm" svg:height="0.96cm" draw:style-name="FR12" text:anchor-type="page" draw:z-index="10"><draw:text-box fo:min-height="0.96cm"><text:p text:style-name="P21"><text:span text:style-name="T21_1">OFFICIAL</text:span></text:p></draw:text-box><svg:desc>OFFICIAL</svg:desc></draw:frame><draw:frame svg:x="0.564cm" svg:y="0.323cm" svg:width="8.957cm" svg:height="0.386cm" draw:style-name="FR13" text:anchor-type="page" draw:z-index="1"><draw:text-box><text:p text:style-name="P22"/></draw:text-box></draw:frame></text:p>
      </style:header>
      <style:footer>
        <text:p text:style-name="P23"><draw:frame svg:x="0cm" svg:y="0cm" svg:width="1.441cm" svg:height="0.96cm" draw:style-name="FR14" text:anchor-type="page" draw:z-index="16"><draw:text-box fo:min-height="0.96cm"><text:p text:style-name="P24"><text:span text:style-name="T2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mendment No. 2 - FCDO AI4D - 24-month No-Cost Extension.docx</dc:title>
    <meta:initial-creator>Chris Edwards</meta:initial-creator>
    <meta:creation-date>2026-08-14T17:46:00</meta:creation-date>
    <dc:creator>Maschell Wellington</dc:creator>
    <dc:date>2026-08-17T08:16:53</dc:date>
    <meta:editing-cycles>4</meta:editing-cycles>
    <meta:document-statistic meta:page-count="0" meta:paragraph-count="0" meta:row-count="0" meta:word-count="0" meta:character-count="0" meta:non-whitespace-character-count="0"/>
    <meta:user-defined meta:name="ClassificationContentMarkingFooterFontProps">#000000,10,Aptos</meta:user-defined>
    <meta:user-defined meta:name="ClassificationContentMarkingFooterShapeIds">1c182df8,62a63017,71c9ef3e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49f23cc7,4d4c4d6c,444d3ef1,53f5ccb6,dec28ac</meta:user-defined>
    <meta:user-defined meta:name="ClassificationContentMarkingHeaderText">OFFICIAL</meta:user-defined>
    <meta:user-defined meta:name="ContentTypeId">0x010100A9E804AD2130B047BEB1B1355903FA5905004C0C9F5856EC214597C6B65A163A91C7</meta:user-defined>
    <meta:user-defined meta:name="Created" meta:value-type="date">2025-12-08T00:00:00</meta:user-defined>
    <meta:user-defined meta:name="Creator">Microsoft Word</meta:user-defined>
    <meta:user-defined meta:name="docLang">en</meta:user-defined>
    <meta:user-defined meta:name="LastSaved" meta:value-type="date">2026-08-14T00:00:00</meta:user-defined>
    <meta:user-defined meta:name="MediaServiceImageTags"/>
  </office:meta>
</office:document-meta>
</file>