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  <manifest:file-entry manifest:media-type="image/png" manifest:full-path="Pictures/image2.png"/>
  <manifest:file-entry manifest:media-type="image/jpeg" manifest:full-path="Pictures/image3.jpeg"/>
  <manifest:file-entry manifest:media-type="image/jpeg" manifest:full-path="Pictures/image4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Arial" svg:font-family="Arial" style:font-pitch="variable" style:font-family-generic="swiss"/>
    <style:font-face style:name="Times New Roman" svg:font-family="Times New Roman" style:font-pitch="variable" style:font-family-generic="roman"/>
    <style:font-face style:name="Segoe UI Symbol" svg:font-family="Segoe UI Symbol" style:font-pitch="variable" style:font-family-generic="swiss"/>
    <style:font-face style:name="Symbol" svg:font-family="Symbol" style:font-pitch="variable" style:font-family-generic="roman" style:font-charset="x-symbol"/>
    <style:font-face style:name="Calibri" svg:font-family="Calibri" style:font-pitch="variable" style:font-family-generic="swiss"/>
    <style:font-face style:name="Aptos" svg:font-family="Aptos" style:font-pitch="variable" style:font-family-generic="swiss"/>
    <style:font-face style:name="Lucida Console" svg:font-family="Lucida Console" style:font-pitch="fixed" style:font-family-generic="modern"/>
    <style:font-face style:name="Cambria" svg:font-family="Cambria" style:font-pitch="variable" style:font-family-generic="roman"/>
  </office:font-face-decls>
  <office:automatic-styles>
    <style:style style:name="S1" style:family="section">
      <style:section-properties text:dont-balance-text-columns="false">
        <style:columns fo:column-count="0" fo:column-gap="1.27cm"/>
      </style:section-properties>
    </style:style>
    <style:style style:name="P1" style:family="paragraph" style:parent-style-name="Normal" style:master-page-name="Standard">
      <style:paragraph-properties fo:margin-top="0.146cm" fo:margin-left="0.176cm" style:page-number="1"/>
    </style:style>
    <style:style style:name="T1_1" style:family="text">
      <style:text-properties fo:font-weight="bold" style:font-weight-asian="bold"/>
    </style:style>
    <style:style style:name="T1_2" style:family="text">
      <style:text-properties fo:letter-spacing="-0.005cm" fo:font-weight="bold" style:font-weight-asian="bold"/>
    </style:style>
    <style:style style:name="T1_3" style:family="text">
      <style:text-properties fo:font-weight="bold" style:font-weight-asian="bold"/>
    </style:style>
    <style:style style:name="T1_4" style:family="text">
      <style:text-properties fo:letter-spacing="-0.004cm" fo:font-weight="bold" style:font-weight-asian="bold"/>
    </style:style>
    <style:style style:name="T1_5" style:family="text">
      <style:text-properties fo:font-weight="bold" style:font-weight-asian="bold"/>
    </style:style>
    <style:style style:name="T1_6" style:family="text">
      <style:text-properties fo:letter-spacing="-0.002cm" fo:font-weight="bold" style:font-weight-asian="bold"/>
    </style:style>
    <style:style style:name="T1_7" style:family="text">
      <style:text-properties fo:font-weight="bold" style:font-weight-asian="bold"/>
    </style:style>
    <style:style style:name="P2" style:family="paragraph" style:parent-style-name="Normal">
      <style:paragraph-properties fo:line-height="172%" fo:margin-top="0.318cm" fo:margin-left="0.176cm" fo:margin-right="0.979cm"/>
    </style:style>
    <style:style style:name="T2_1" style:family="text">
      <style:text-properties fo:font-weight="bold" style:font-weight-asian="bold"/>
    </style:style>
    <style:style style:name="T2_2" style:family="text">
      <style:text-properties fo:letter-spacing="-0.007cm" fo:font-weight="bold" style:font-weight-asian="bold"/>
    </style:style>
    <style:style style:name="T2_3" style:family="text">
      <style:text-properties fo:font-weight="bold" style:font-weight-asian="bold"/>
    </style:style>
    <style:style style:name="T2_4" style:family="text">
      <style:text-properties fo:letter-spacing="-0.011cm" fo:font-weight="bold" style:font-weight-asian="bold"/>
    </style:style>
    <style:style style:name="T2_5" style:family="text">
      <style:text-properties fo:font-weight="bold" style:font-weight-asian="bold"/>
    </style:style>
    <style:style style:name="T2_6" style:family="text">
      <style:text-properties fo:letter-spacing="-0.005cm" fo:font-weight="bold" style:font-weight-asian="bold"/>
    </style:style>
    <style:style style:name="T2_7" style:family="text">
      <style:text-properties fo:font-weight="bold" style:font-weight-asian="bold"/>
    </style:style>
    <style:style style:name="T2_8" style:family="text">
      <style:text-properties fo:letter-spacing="-0.004cm" fo:font-weight="bold" style:font-weight-asian="bold"/>
    </style:style>
    <style:style style:name="T2_9" style:family="text">
      <style:text-properties fo:font-weight="bold" style:font-weight-asian="bold"/>
    </style:style>
    <style:style style:name="T2_10" style:family="text">
      <style:text-properties fo:letter-spacing="-0.005cm" fo:font-weight="bold" style:font-weight-asian="bold"/>
    </style:style>
    <style:style style:name="T2_11" style:family="text">
      <style:text-properties fo:font-weight="bold" style:font-weight-asian="bold"/>
    </style:style>
    <style:style style:name="T2_12" style:family="text">
      <style:text-properties fo:letter-spacing="-0.009cm" fo:font-weight="bold" style:font-weight-asian="bold"/>
    </style:style>
    <style:style style:name="T2_13" style:family="text">
      <style:text-properties fo:font-weight="bold" style:font-weight-asian="bold"/>
    </style:style>
    <style:style style:name="T2_14" style:family="text">
      <style:text-properties fo:letter-spacing="-0.004cm" fo:font-weight="bold" style:font-weight-asian="bold"/>
    </style:style>
    <style:style style:name="T2_15" style:family="text">
      <style:text-properties fo:font-weight="bold" style:font-weight-asian="bold"/>
    </style:style>
    <style:style style:name="T2_16" style:family="text">
      <style:text-properties fo:letter-spacing="-0.004cm" fo:font-weight="bold" style:font-weight-asian="bold"/>
    </style:style>
    <style:style style:name="T2_17" style:family="text">
      <style:text-properties fo:font-weight="bold" style:font-weight-asian="bold"/>
    </style:style>
    <style:style style:name="T2_18" style:family="text">
      <style:text-properties fo:letter-spacing="-0.012cm" fo:font-weight="bold" style:font-weight-asian="bold"/>
    </style:style>
    <style:style style:name="T2_19" style:family="text">
      <style:text-properties fo:font-weight="bold" style:font-weight-asian="bold"/>
    </style:style>
    <style:style style:name="T2_20" style:family="text">
      <style:text-properties fo:letter-spacing="-0.011cm" fo:font-weight="bold" style:font-weight-asian="bold"/>
    </style:style>
    <style:style style:name="T2_21" style:family="text">
      <style:text-properties fo:font-weight="bold" style:font-weight-asian="bold"/>
    </style:style>
    <style:style style:name="T2_22" style:family="text">
      <style:text-properties fo:letter-spacing="-0.102cm" fo:font-weight="bold" style:font-weight-asian="bold"/>
    </style:style>
    <style:style style:name="T2_23" style:family="text">
      <style:text-properties fo:font-weight="bold" style:font-weight-asian="bold"/>
    </style:style>
    <style:style style:name="T2_24" style:family="text">
      <style:text-properties fo:letter-spacing="0.004cm" fo:font-weight="bold" style:font-weight-asian="bold"/>
    </style:style>
    <style:style style:name="T2_25" style:family="text">
      <style:text-properties fo:font-weight="bold" style:font-weight-asian="bold"/>
    </style:style>
    <style:style style:name="T2_26" style:family="text">
      <style:text-properties fo:letter-spacing="-0.002cm" fo:font-weight="bold" style:font-weight-asian="bold"/>
    </style:style>
    <style:style style:name="T2_27" style:family="text">
      <style:text-properties fo:font-weight="bold" style:font-weight-asian="bold"/>
    </style:style>
    <style:style style:name="P3" style:family="paragraph" style:parent-style-name="Normal">
      <style:paragraph-properties fo:line-height="0.439cm" fo:margin-left="0.176cm"/>
    </style:style>
    <style:style style:name="T3_1" style:family="text">
      <style:text-properties fo:font-weight="bold" style:font-weight-asian="bold"/>
    </style:style>
    <style:style style:name="T3_2" style:family="text">
      <style:text-properties fo:letter-spacing="-0.002cm" fo:font-weight="bold" style:font-weight-asian="bold"/>
    </style:style>
    <style:style style:name="T3_3" style:family="text">
      <style:text-properties fo:font-weight="bold" style:font-weight-asian="bold"/>
    </style:style>
    <style:style style:name="T3_4" style:family="text">
      <style:text-properties fo:letter-spacing="-0.002cm" fo:font-weight="bold" style:font-weight-asian="bold"/>
    </style:style>
    <style:style style:name="T3_5" style:family="text">
      <style:text-properties fo:font-weight="bold" style:font-weight-asian="bold"/>
    </style:style>
    <style:style style:name="P4" style:family="paragraph" style:parent-style-name="List_20_Paragraph">
      <style:paragraph-properties fo:line-height="108%" fo:margin-top="0.328cm" fo:margin-right="0.247cm">
        <style:tab-stops>
          <style:tab-stop style:type="left" style:leader-style="none" style:position="0.002cm"/>
        </style:tab-stops>
      </style:paragraph-properties>
    </style:style>
    <style:style style:name="T4_1" style:family="text"/>
    <style:style style:name="T4_2" style:family="text">
      <style:text-properties fo:letter-spacing="0.002cm"/>
    </style:style>
    <style:style style:name="T4_3" style:family="text"/>
    <style:style style:name="T4_4" style:family="text">
      <style:text-properties fo:letter-spacing="-0.104cm"/>
    </style:style>
    <style:style style:name="T4_5" style:family="text"/>
    <style:style style:name="T4_6" style:family="text">
      <style:text-properties fo:font-weight="bold" style:font-weight-asian="bold"/>
    </style:style>
    <style:style style:name="T4_7" style:family="text">
      <style:text-properties fo:letter-spacing="0.002cm" fo:font-weight="bold" style:font-weight-asian="bold"/>
    </style:style>
    <style:style style:name="T4_8" style:family="text"/>
    <style:style style:name="T4_9" style:family="text">
      <style:text-properties fo:letter-spacing="0.002cm"/>
    </style:style>
    <style:style style:name="T4_10" style:family="text"/>
    <style:style style:name="T4_11" style:family="text">
      <style:text-properties fo:letter-spacing="-0.005cm"/>
    </style:style>
    <style:style style:name="T4_12" style:family="text">
      <style:text-properties fo:font-weight="bold" style:font-weight-asian="bold"/>
    </style:style>
    <style:style style:name="T4_13" style:family="text">
      <style:text-properties fo:letter-spacing="-0.004cm" fo:font-weight="bold" style:font-weight-asian="bold"/>
    </style:style>
    <style:style style:name="T4_14" style:family="text">
      <style:text-properties fo:font-weight="bold" style:font-weight-asian="bold"/>
    </style:style>
    <style:style style:name="T4_15" style:family="text"/>
    <style:style style:name="P5" style:family="paragraph" style:parent-style-name="Body_20_Text">
      <style:paragraph-properties fo:margin-top="0.011cm"/>
      <style:text-properties fo:font-size="11.5pt" style:font-size-asian="11.5pt"/>
    </style:style>
    <style:style style:name="P6" style:family="paragraph" style:parent-style-name="List_20_Paragraph">
      <style:paragraph-properties fo:line-height="107%" fo:margin-right="0.766cm">
        <style:tab-stops>
          <style:tab-stop style:type="left" style:leader-style="none" style:position="0.002cm"/>
        </style:tab-stops>
      </style:paragraph-properties>
    </style:style>
    <style:style style:name="T6_1" style:family="text"/>
    <style:style style:name="T6_2" style:family="text">
      <style:text-properties fo:letter-spacing="-0.104cm"/>
    </style:style>
    <style:style style:name="T6_3" style:family="text"/>
    <style:style style:name="T6_4" style:family="text">
      <style:text-properties fo:font-weight="bold" style:font-weight-asian="bold"/>
    </style:style>
    <style:style style:name="T6_5" style:family="text"/>
    <style:style style:name="T6_6" style:family="text">
      <style:text-properties fo:font-weight="bold" style:font-weight-asian="bold"/>
    </style:style>
    <style:style style:name="T6_7" style:family="text">
      <style:text-properties fo:letter-spacing="0.002cm" fo:font-weight="bold" style:font-weight-asian="bold"/>
    </style:style>
    <style:style style:name="T6_8" style:family="text">
      <style:text-properties fo:font-weight="bold" style:font-weight-asian="bold"/>
    </style:style>
    <style:style style:name="T6_9" style:family="text">
      <style:text-properties fo:letter-spacing="0.002cm" fo:font-weight="bold" style:font-weight-asian="bold"/>
    </style:style>
    <style:style style:name="T6_10" style:family="text">
      <style:text-properties fo:font-weight="bold" style:font-weight-asian="bold"/>
    </style:style>
    <style:style style:name="T6_11" style:family="text">
      <style:text-properties fo:letter-spacing="-0.004cm" fo:font-weight="bold" style:font-weight-asian="bold"/>
    </style:style>
    <style:style style:name="T6_12" style:family="text">
      <style:text-properties fo:font-weight="bold" style:font-weight-asian="bold"/>
    </style:style>
    <style:style style:name="T6_13" style:family="text">
      <style:text-properties fo:letter-spacing="-0.004cm" fo:font-weight="bold" style:font-weight-asian="bold"/>
    </style:style>
    <style:style style:name="T6_14" style:family="text">
      <style:text-properties fo:font-weight="bold" style:font-weight-asian="bold"/>
    </style:style>
    <style:style style:name="T6_15" style:family="text">
      <style:text-properties fo:letter-spacing="-0.004cm" fo:font-weight="bold" style:font-weight-asian="bold"/>
    </style:style>
    <style:style style:name="T6_16" style:family="text">
      <style:text-properties fo:font-weight="bold" style:font-weight-asian="bold"/>
    </style:style>
    <style:style style:name="T6_17" style:family="text">
      <style:text-properties fo:letter-spacing="-0.005cm" fo:font-weight="bold" style:font-weight-asian="bold"/>
    </style:style>
    <style:style style:name="T6_18" style:family="text">
      <style:text-properties fo:font-weight="bold" style:font-weight-asian="bold"/>
    </style:style>
    <style:style style:name="T6_19" style:family="text">
      <style:text-properties fo:letter-spacing="-0.004cm" fo:font-weight="bold" style:font-weight-asian="bold"/>
    </style:style>
    <style:style style:name="T6_20" style:family="text">
      <style:text-properties fo:font-weight="bold" style:font-weight-asian="bold"/>
    </style:style>
    <style:style style:name="T6_21" style:family="text">
      <style:text-properties fo:letter-spacing="-0.004cm" fo:font-weight="bold" style:font-weight-asian="bold"/>
    </style:style>
    <style:style style:name="T6_22" style:family="text">
      <style:text-properties fo:font-weight="bold" style:font-weight-asian="bold"/>
    </style:style>
    <style:style style:name="P7" style:family="paragraph" style:parent-style-name="Body_20_Text">
      <style:text-properties fo:font-size="12pt" style:font-size-asian="12pt" fo:font-weight="bold" style:font-weight-asian="bold"/>
    </style:style>
    <style:style style:name="P8" style:family="paragraph" style:parent-style-name="List_20_Paragraph">
      <style:paragraph-properties fo:line-height="108%" fo:margin-top="0.288cm" fo:margin-right="0.27cm">
        <style:tab-stops>
          <style:tab-stop style:type="left" style:leader-style="none" style:position="0.002cm"/>
        </style:tab-stops>
      </style:paragraph-properties>
    </style:style>
    <style:style style:name="T8_1" style:family="text"/>
    <style:style style:name="T8_2" style:family="text">
      <style:text-properties fo:font-weight="bold" style:font-weight-asian="bold"/>
    </style:style>
    <style:style style:name="T8_3" style:family="text"/>
    <style:style style:name="T8_4" style:family="text">
      <style:text-properties fo:letter-spacing="0.002cm"/>
    </style:style>
    <style:style style:name="T8_5" style:family="text"/>
    <style:style style:name="T8_6" style:family="text">
      <style:text-properties fo:letter-spacing="-0.106cm"/>
    </style:style>
    <style:style style:name="T8_7" style:family="text"/>
    <style:style style:name="T8_8" style:family="text">
      <style:text-properties fo:font-weight="bold" style:font-weight-asian="bold"/>
    </style:style>
    <style:style style:name="T8_9" style:family="text"/>
    <style:style style:name="T8_10" style:family="text">
      <style:text-properties fo:letter-spacing="0.002cm"/>
    </style:style>
    <style:style style:name="T8_11" style:family="text"/>
    <style:style style:name="T8_12" style:family="text">
      <style:text-properties fo:letter-spacing="-0.106cm"/>
    </style:style>
    <style:style style:name="T8_13" style:family="text"/>
    <style:style style:name="P9" style:family="paragraph" style:parent-style-name="Body_20_Text">
      <style:text-properties fo:font-size="10pt" style:font-size-asian="10pt"/>
    </style:style>
    <style:style style:name="P10" style:family="paragraph" style:parent-style-name="Body_20_Text">
      <style:paragraph-properties fo:margin-top="0.014cm"/>
      <style:text-properties fo:font-size="8.5pt" style:font-size-asian="8.5pt"/>
    </style:style>
    <style:style style:name="Table1" style:family="table">
      <style:table-properties table:align="left" style:width="15.489cm" fo:margin-left="0.212cm"/>
    </style:style>
    <style:style style:name="Column1" style:family="table-column">
      <style:table-column-properties style:column-width="9.4cm" style:use-optimal-column-width="false"/>
    </style:style>
    <style:style style:name="Column2" style:family="table-column">
      <style:table-column-properties style:column-width="6.089cm" style:use-optimal-column-width="false"/>
    </style:style>
    <style:style style:name="Row1" style:family="table-row">
      <style:table-row-properties style:min-row-height="0.48cm" style:use-optimal-row-height="false"/>
    </style:style>
    <style:style style:name="Cell1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11" style:family="paragraph" style:parent-style-name="Table_20_Paragraph">
      <style:paragraph-properties fo:line-height="0.446cm" fo:margin-left="0.189cm"/>
    </style:style>
    <style:style style:name="T11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11_2" style:family="text">
      <style:text-properties fo:letter-spacing="0.002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11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11_4" style:family="text">
      <style:text-properties fo:letter-spacing="-0.004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11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Cell2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12" style:family="paragraph" style:parent-style-name="Table_20_Paragraph">
      <style:paragraph-properties fo:line-height="0.446cm" fo:margin-left="0.189cm"/>
    </style:style>
    <style:style style:name="T12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12_2" style:family="text">
      <style:text-properties fo:letter-spacing="0.002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12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12_4" style:family="text">
      <style:text-properties fo:letter-spacing="-0.011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12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Row2" style:family="table-row">
      <style:table-row-properties style:min-row-height="0.506cm" style:use-optimal-row-height="false"/>
    </style:style>
    <style:style style:name="Cell3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13" style:family="paragraph" style:parent-style-name="Table_20_Paragraph">
      <style:paragraph-properties fo:margin-top="0.004cm" fo:margin-left="0.189cm"/>
    </style:style>
    <style:style style:name="T13_1" style:family="text">
      <style:text-properties fo:color="#2e5496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13_2" style:family="text">
      <style:text-properties fo:letter-spacing="0.002cm" fo:color="#2e5496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13_3" style:family="text">
      <style:text-properties fo:color="#2e5496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13_4" style:family="text">
      <style:text-properties fo:letter-spacing="-0.002cm" fo:color="#2e5496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13_5" style:family="text">
      <style:text-properties fo:color="#2e5496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13_6" style:family="text">
      <style:text-properties fo:letter-spacing="-0.011cm" fo:color="#2e5496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13_7" style:family="text">
      <style:text-properties fo:color="#2e5496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13_8" style:family="text">
      <style:text-properties fo:letter-spacing="-0.004cm" fo:color="#2e5496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13_9" style:family="text">
      <style:text-properties fo:color="#2e5496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Cell4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14" style:family="paragraph" style:parent-style-name="Table_20_Paragraph">
      <style:paragraph-properties fo:margin-top="0.004cm" fo:margin-left="0.189cm"/>
    </style:style>
    <style:style style:name="T14_1" style:family="text">
      <style:text-properties fo:color="#2e5496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Row3" style:family="table-row">
      <style:table-row-properties style:min-row-height="0.482cm" style:use-optimal-row-height="false"/>
    </style:style>
    <style:style style:name="Cell5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15" style:family="paragraph" style:parent-style-name="Table_20_Paragraph">
      <style:paragraph-properties fo:line-height="0.443cm" fo:margin-top="0.004cm" fo:margin-left="0.189cm"/>
    </style:style>
    <style:style style:name="T15_1" style:family="text">
      <style:text-properties fo:color="#2e5496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15_2" style:family="text">
      <style:text-properties fo:letter-spacing="-0.002cm" fo:color="#2e5496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15_3" style:family="text">
      <style:text-properties fo:color="#2e5496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15_4" style:family="text">
      <style:text-properties fo:letter-spacing="-0.002cm" fo:color="#2e5496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15_5" style:family="text">
      <style:text-properties fo:color="#2e5496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15_6" style:family="text">
      <style:text-properties fo:letter-spacing="-0.009cm" fo:color="#2e5496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15_7" style:family="text">
      <style:text-properties fo:color="#2e5496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15_8" style:family="text">
      <style:text-properties fo:letter-spacing="-0.004cm" fo:color="#2e5496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15_9" style:family="text">
      <style:text-properties fo:color="#2e5496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Cell6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16" style:family="paragraph" style:parent-style-name="Table_20_Paragraph">
      <style:paragraph-properties fo:line-height="0.443cm" fo:margin-top="0.004cm" fo:margin-left="0.189cm"/>
    </style:style>
    <style:style style:name="T16_1" style:family="text">
      <style:text-properties fo:color="#2e5395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Row4" style:family="table-row">
      <style:table-row-properties style:min-row-height="0.48cm" style:use-optimal-row-height="false"/>
    </style:style>
    <style:style style:name="Cell7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17" style:family="paragraph" style:parent-style-name="Table_20_Paragraph">
      <style:paragraph-properties fo:line-height="0.443cm" fo:margin-top="0.004cm" fo:margin-left="0.189cm"/>
    </style:style>
    <style:style style:name="T17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17_2" style:family="text">
      <style:text-properties fo:letter-spacing="-0.002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17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17_4" style:family="text">
      <style:text-properties fo:letter-spacing="-0.002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17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17_6" style:family="text">
      <style:text-properties fo:letter-spacing="-0.004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17_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17_8" style:family="text">
      <style:text-properties fo:letter-spacing="0.002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17_9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17_10" style:family="text">
      <style:text-properties fo:letter-spacing="-0.004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17_1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Cell8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18" style:family="paragraph" style:parent-style-name="Table_20_Paragraph">
      <style:paragraph-properties fo:line-height="0.443cm" fo:margin-top="0.004cm" fo:margin-left="0.189cm"/>
    </style:style>
    <style:style style:name="T18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Row5" style:family="table-row">
      <style:table-row-properties style:min-row-height="0.485cm" style:use-optimal-row-height="false"/>
    </style:style>
    <style:style style:name="Cell9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19" style:family="paragraph" style:parent-style-name="Table_20_Paragraph">
      <style:paragraph-properties fo:margin-top="0.004cm" fo:margin-left="0.189cm"/>
    </style:style>
    <style:style style:name="T19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19_2" style:family="text">
      <style:text-properties fo:letter-spacing="-0.002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19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19_4" style:family="text">
      <style:text-properties fo:letter-spacing="-0.004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19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19_6" style:family="text">
      <style:text-properties fo:letter-spacing="0.002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19_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19_8" style:family="text">
      <style:text-properties fo:letter-spacing="-0.004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19_9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19_10" style:family="text">
      <style:text-properties fo:letter-spacing="-0.004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19_1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19_12" style:family="text">
      <style:text-properties fo:letter-spacing="0.004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19_1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Cell10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20" style:family="paragraph" style:parent-style-name="Table_20_Paragraph">
      <style:paragraph-properties fo:margin-top="0.004cm" fo:margin-left="0.189cm"/>
    </style:style>
    <style:style style:name="T20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Row6" style:family="table-row">
      <style:table-row-properties style:min-row-height="0.501cm" style:use-optimal-row-height="false"/>
    </style:style>
    <style:style style:name="Cell11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21" style:family="paragraph" style:parent-style-name="Table_20_Paragraph">
      <style:paragraph-properties fo:line-height="0.446cm" fo:margin-left="0.189cm"/>
    </style:style>
    <style:style style:name="T21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21_2" style:family="text">
      <style:text-properties fo:letter-spacing="-0.002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21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21_4" style:family="text">
      <style:text-properties fo:letter-spacing="-0.002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21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21_6" style:family="text">
      <style:text-properties fo:letter-spacing="-0.004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21_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21_8" style:family="text">
      <style:text-properties fo:letter-spacing="0.002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21_9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21_10" style:family="text">
      <style:text-properties fo:letter-spacing="-0.004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21_1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Cell12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22" style:family="paragraph" style:parent-style-name="Table_20_Paragraph">
      <style:paragraph-properties fo:line-height="0.446cm" fo:margin-left="0.189cm"/>
    </style:style>
    <style:style style:name="T22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Row7" style:family="table-row">
      <style:table-row-properties style:min-row-height="0.48cm" style:use-optimal-row-height="false"/>
    </style:style>
    <style:style style:name="Cell13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23" style:family="paragraph" style:parent-style-name="Table_20_Paragraph">
      <style:paragraph-properties fo:line-height="0.446cm" fo:margin-left="0.189cm"/>
    </style:style>
    <style:style style:name="T23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23_2" style:family="text">
      <style:text-properties fo:letter-spacing="-0.002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23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23_4" style:family="text">
      <style:text-properties fo:letter-spacing="-0.004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23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23_6" style:family="text">
      <style:text-properties fo:letter-spacing="0.002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23_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23_8" style:family="text">
      <style:text-properties fo:letter-spacing="-0.004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23_9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23_10" style:family="text">
      <style:text-properties fo:letter-spacing="-0.004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23_1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23_12" style:family="text">
      <style:text-properties fo:letter-spacing="0.004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23_1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Cell14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24" style:family="paragraph" style:parent-style-name="Table_20_Paragraph">
      <style:paragraph-properties fo:line-height="0.446cm" fo:margin-left="0.189cm"/>
    </style:style>
    <style:style style:name="T2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Row8" style:family="table-row">
      <style:table-row-properties style:min-row-height="0.48cm" style:use-optimal-row-height="false"/>
    </style:style>
    <style:style style:name="Cell15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25" style:family="paragraph" style:parent-style-name="Table_20_Paragraph">
      <style:paragraph-properties fo:line-height="0.446cm" fo:margin-left="0.189cm"/>
    </style:style>
    <style:style style:name="T25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25_2" style:family="text">
      <style:text-properties fo:letter-spacing="-0.002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25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25_4" style:family="text">
      <style:text-properties fo:letter-spacing="-0.002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25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25_6" style:family="text">
      <style:text-properties fo:letter-spacing="-0.004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25_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25_8" style:family="text">
      <style:text-properties fo:letter-spacing="0.002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25_9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25_10" style:family="text">
      <style:text-properties fo:letter-spacing="-0.004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25_1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Cell16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26" style:family="paragraph" style:parent-style-name="Table_20_Paragraph">
      <style:paragraph-properties fo:line-height="0.446cm" fo:margin-left="0.189cm"/>
    </style:style>
    <style:style style:name="T26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Row9" style:family="table-row">
      <style:table-row-properties style:min-row-height="0.527cm" style:use-optimal-row-height="false"/>
    </style:style>
    <style:style style:name="Cell17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27" style:family="paragraph" style:parent-style-name="Table_20_Paragraph">
      <style:paragraph-properties fo:line-height="0.446cm" fo:margin-left="0.189cm"/>
    </style:style>
    <style:style style:name="T27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27_2" style:family="text">
      <style:text-properties fo:letter-spacing="-0.002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27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27_4" style:family="text">
      <style:text-properties fo:letter-spacing="-0.004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27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27_6" style:family="text">
      <style:text-properties fo:letter-spacing="0.002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27_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27_8" style:family="text">
      <style:text-properties fo:letter-spacing="-0.004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27_9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27_10" style:family="text">
      <style:text-properties fo:letter-spacing="-0.004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27_1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27_12" style:family="text">
      <style:text-properties fo:letter-spacing="0.004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27_1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Cell18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28" style:family="paragraph" style:parent-style-name="Table_20_Paragraph">
      <style:paragraph-properties fo:line-height="0.446cm" fo:margin-left="0.189cm"/>
    </style:style>
    <style:style style:name="T28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Row10" style:family="table-row">
      <style:table-row-properties style:min-row-height="0.527cm" style:use-optimal-row-height="false"/>
    </style:style>
    <style:style style:name="Cell19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29" style:family="paragraph" style:parent-style-name="Table_20_Paragraph">
      <style:paragraph-properties fo:line-height="0.446cm" fo:margin-left="0.189cm"/>
    </style:style>
    <style:style style:name="T29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29_2" style:family="text">
      <style:text-properties fo:letter-spacing="-0.002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29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29_4" style:family="text">
      <style:text-properties fo:letter-spacing="-0.002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29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29_6" style:family="text">
      <style:text-properties fo:letter-spacing="-0.004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29_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29_8" style:family="text">
      <style:text-properties fo:letter-spacing="0.002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29_9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29_10" style:family="text">
      <style:text-properties fo:letter-spacing="-0.004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29_1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Cell20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30" style:family="paragraph" style:parent-style-name="Table_20_Paragraph">
      <style:paragraph-properties fo:line-height="0.446cm" fo:margin-left="0.189cm"/>
    </style:style>
    <style:style style:name="T30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Row11" style:family="table-row">
      <style:table-row-properties style:min-row-height="0.485cm" style:use-optimal-row-height="false"/>
    </style:style>
    <style:style style:name="Cell21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31" style:family="paragraph" style:parent-style-name="Table_20_Paragraph">
      <style:paragraph-properties fo:margin-top="0.004cm" fo:margin-left="0.189cm"/>
    </style:style>
    <style:style style:name="T31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31_2" style:family="text">
      <style:text-properties fo:letter-spacing="-0.004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31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31_4" style:family="text">
      <style:text-properties fo:letter-spacing="-0.005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31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31_6" style:family="text">
      <style:text-properties fo:letter-spacing="-0.005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31_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31_8" style:family="text">
      <style:text-properties fo:letter-spacing="-0.005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31_9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31_10" style:family="text">
      <style:text-properties fo:letter-spacing="0.002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31_1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31_12" style:family="text">
      <style:text-properties fo:letter-spacing="-0.002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31_1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Cell22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32" style:family="paragraph" style:parent-style-name="Table_20_Paragraph">
      <style:paragraph-properties fo:margin-top="0.004cm" fo:margin-left="0.189cm"/>
    </style:style>
    <style:style style:name="T32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Row12" style:family="table-row">
      <style:table-row-properties style:min-row-height="0.48cm" style:use-optimal-row-height="false"/>
    </style:style>
    <style:style style:name="Cell23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33" style:family="paragraph" style:parent-style-name="Table_20_Paragraph">
      <style:paragraph-properties fo:line-height="0.446cm" fo:margin-left="0.189cm"/>
    </style:style>
    <style:style style:name="T33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Cell24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34" style:family="paragraph" style:parent-style-name="Table_20_Paragraph">
      <style:paragraph-properties fo:line-height="0.446cm" fo:margin-left="0.189cm"/>
    </style:style>
    <style:style style:name="T3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34_2" style:family="text">
      <style:text-properties fo:letter-spacing="-0.002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34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P35" style:family="paragraph" style:parent-style-name="Body_20_Text">
      <style:text-properties fo:font-size="10pt" style:font-size-asian="10pt"/>
    </style:style>
    <style:style style:name="P36" style:family="paragraph" style:parent-style-name="Body_20_Text">
      <style:paragraph-properties fo:margin-top="0.014cm"/>
      <style:text-properties fo:font-size="9.5pt" style:font-size-asian="9.5pt"/>
    </style:style>
    <style:style style:name="P37" style:family="paragraph" style:parent-style-name="List_20_Paragraph">
      <style:paragraph-properties fo:line-height="108%" fo:margin-top="0.166cm" fo:margin-right="0.333cm">
        <style:tab-stops>
          <style:tab-stop style:type="left" style:leader-style="none" style:position="0.002cm"/>
        </style:tab-stops>
      </style:paragraph-properties>
    </style:style>
    <style:style style:name="T37_1" style:family="text"/>
    <style:style style:name="T37_2" style:family="text">
      <style:text-properties fo:font-weight="bold" style:font-weight-asian="bold"/>
    </style:style>
    <style:style style:name="T37_3" style:family="text">
      <style:text-properties fo:letter-spacing="-0.104cm" fo:font-weight="bold" style:font-weight-asian="bold"/>
    </style:style>
    <style:style style:name="T37_4" style:family="text">
      <style:text-properties fo:font-weight="bold" style:font-weight-asian="bold"/>
    </style:style>
    <style:style style:name="T37_5" style:family="text"/>
    <style:style style:name="T37_6" style:family="text">
      <style:text-properties fo:letter-spacing="-0.104cm"/>
    </style:style>
    <style:style style:name="T37_7" style:family="text"/>
    <style:style style:name="T37_8" style:family="text">
      <style:text-properties fo:font-weight="bold" style:font-weight-asian="bold"/>
    </style:style>
    <style:style style:name="T37_9" style:family="text">
      <style:text-properties fo:letter-spacing="0.002cm" fo:font-weight="bold" style:font-weight-asian="bold"/>
    </style:style>
    <style:style style:name="T37_10" style:family="text">
      <style:text-properties fo:font-weight="bold" style:font-weight-asian="bold"/>
    </style:style>
    <style:style style:name="T37_11" style:family="text"/>
    <style:style style:name="T37_12" style:family="text">
      <style:text-properties fo:letter-spacing="0.002cm"/>
    </style:style>
    <style:style style:name="T37_13" style:family="text"/>
    <style:style style:name="T37_14" style:family="text">
      <style:text-properties fo:letter-spacing="0.002cm"/>
    </style:style>
    <style:style style:name="T37_15" style:family="text"/>
    <style:style style:name="T37_16" style:family="text">
      <style:text-properties fo:letter-spacing="-0.004cm"/>
    </style:style>
    <style:style style:name="T37_17" style:family="text"/>
    <style:style style:name="T37_18" style:family="text">
      <style:text-properties fo:letter-spacing="-0.004cm"/>
    </style:style>
    <style:style style:name="T37_19" style:family="text"/>
    <style:style style:name="T37_20" style:family="text">
      <style:text-properties fo:letter-spacing="-0.002cm"/>
    </style:style>
    <style:style style:name="T37_21" style:family="text"/>
    <style:style style:name="T37_22" style:family="text">
      <style:text-properties fo:letter-spacing="-0.009cm"/>
    </style:style>
    <style:style style:name="T37_23" style:family="text"/>
    <style:style style:name="P38" style:family="paragraph" style:parent-style-name="Body_20_Text">
      <style:text-properties fo:font-size="10pt" style:font-size-asian="10pt"/>
    </style:style>
    <style:style style:name="P39" style:family="paragraph" style:parent-style-name="Body_20_Text">
      <style:text-properties fo:font-size="10pt" style:font-size-asian="10pt"/>
    </style:style>
    <style:style style:name="P40" style:family="paragraph" style:parent-style-name="Body_20_Text">
      <style:paragraph-properties fo:margin-top="0.004cm"/>
      <style:text-properties fo:font-size="9.5pt" style:font-size-asian="9.5pt"/>
    </style:style>
    <style:style style:name="FR1" style:family="graphic" style:parent-style-name="Body_20_Text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ge" style:vertical-pos="from-top" style:vertical-rel="paragraph" style:flow-with-text="false" style:wrap="none" style:run-through="background" draw:auto-grow-height="false" draw:auto-grow-width="false"/>
    </style:style>
    <style:style style:name="FR2" style:family="graphic" style:parent-style-name="Body_20_Text">
      <style:graphic-properties draw:stroke="solid" svg:stroke-width="0.034cm" draw:fill="none" draw:opacity="0%" style:background-transparency="100%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1" style:family="paragraph" style:parent-style-name="Normal">
      <style:paragraph-properties fo:margin-top="0cm" fo:margin-bottom="0cm" fo:margin-left="0.173cm"/>
    </style:style>
    <style:style style:name="T41_1" style:family="text">
      <style:text-properties fo:font-weight="bold" style:font-weight-asian="bold"/>
    </style:style>
    <style:style style:name="T41_2" style:family="text">
      <style:text-properties fo:letter-spacing="-0.005cm" fo:font-weight="bold" style:font-weight-asian="bold"/>
    </style:style>
    <style:style style:name="T41_3" style:family="text">
      <style:text-properties fo:font-weight="bold" style:font-weight-asian="bold"/>
    </style:style>
    <style:style style:name="FR3" style:family="graphic" style:parent-style-name="Body_20_Text">
      <style:graphic-properties draw:stroke="solid" svg:stroke-width="0.034cm" draw:fill="none" draw:opacity="0%" style:background-transparency="100%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2" style:family="paragraph" style:parent-style-name="Normal">
      <style:paragraph-properties fo:margin-top="0cm" fo:margin-bottom="0cm" fo:margin-left="0.173cm"/>
    </style:style>
    <style:style style:name="T42_1" style:family="text">
      <style:text-properties fo:font-weight="bold" style:font-weight-asian="bold"/>
    </style:style>
    <style:style style:name="T42_2" style:family="text">
      <style:text-properties fo:letter-spacing="-0.002cm" fo:font-weight="bold" style:font-weight-asian="bold"/>
    </style:style>
    <style:style style:name="T42_3" style:family="text">
      <style:text-properties fo:font-weight="bold" style:font-weight-asian="bold"/>
    </style:style>
    <style:style style:name="T42_4" style:family="text">
      <style:text-properties fo:letter-spacing="-0.004cm" fo:font-weight="bold" style:font-weight-asian="bold"/>
    </style:style>
    <style:style style:name="T42_5" style:family="text">
      <style:text-properties fo:font-weight="bold" style:font-weight-asian="bold"/>
    </style:style>
    <style:style style:name="S2" style:family="section" style:master-page-name="MasterPage1">
      <style:section-properties text:dont-balance-text-columns="false">
        <style:columns fo:column-count="0" fo:column-gap="1.27cm"/>
      </style:section-properties>
    </style:style>
    <style:style style:name="P43" style:family="paragraph" style:parent-style-name="Body_20_Text" style:master-page-name="MasterPage1">
      <style:paragraph-properties fo:margin-top="0.016cm"/>
      <style:text-properties fo:font-size="3pt" style:font-size-asian="3pt"/>
    </style:style>
    <style:style style:name="Table2" style:family="table">
      <style:table-properties table:align="left" style:width="13.196cm" fo:margin-left="0.212cm"/>
    </style:style>
    <style:style style:name="Column3" style:family="table-column">
      <style:table-column-properties style:column-width="7.967cm" style:use-optimal-column-width="false"/>
    </style:style>
    <style:style style:name="Column4" style:family="table-column">
      <style:table-column-properties style:column-width="5.228cm" style:use-optimal-column-width="false"/>
    </style:style>
    <style:style style:name="Row13" style:family="table-row">
      <style:table-row-properties style:min-row-height="0.529cm" style:use-optimal-row-height="false"/>
    </style:style>
    <style:style style:name="Cell25" style:family="table-cell">
      <style:table-cell-properties style:vertical-align="top" fo:border-bottom="#000000 0.035cm solid" fo:border-left="#000000 0.035cm solid" fo:border-right="#000000 0.035cm solid" fo:wrap-option="wrap"/>
    </style:style>
    <style:style style:name="P44" style:family="paragraph" style:parent-style-name="Table_20_Paragraph">
      <style:paragraph-properties fo:margin-left="0.189cm"/>
    </style:style>
    <style:style style:name="T4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44_2" style:family="text">
      <style:text-properties fo:letter-spacing="-0.002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44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44_4" style:family="text">
      <style:text-properties fo:letter-spacing="0.004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44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44_6" style:family="text">
      <style:text-properties fo:letter-spacing="-0.004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44_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44_8" style:family="text">
      <style:text-properties fo:letter-spacing="-0.004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44_9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44_10" style:family="text">
      <style:text-properties fo:letter-spacing="-0.009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44_1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44_12" style:family="text">
      <style:text-properties fo:letter-spacing="0.004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44_1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Cell26" style:family="table-cell">
      <style:table-cell-properties style:vertical-align="top" fo:border-bottom="#000000 0.035cm solid" fo:border-left="#000000 0.035cm solid" fo:border-right="#000000 0.035cm solid" fo:wrap-option="wrap"/>
    </style:style>
    <style:style style:name="P45" style:family="paragraph" style:parent-style-name="Table_20_Paragraph">
      <style:paragraph-properties fo:margin-left="0.189cm"/>
    </style:style>
    <style:style style:name="T45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Row14" style:family="table-row">
      <style:table-row-properties style:min-row-height="0.527cm" style:use-optimal-row-height="false"/>
    </style:style>
    <style:style style:name="Cell27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46" style:family="paragraph" style:parent-style-name="Table_20_Paragraph">
      <style:paragraph-properties fo:line-height="0.446cm" fo:margin-left="0.189cm"/>
    </style:style>
    <style:style style:name="T46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46_2" style:family="text">
      <style:text-properties fo:letter-spacing="-0.002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46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46_4" style:family="text">
      <style:text-properties fo:letter-spacing="0.004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46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46_6" style:family="text">
      <style:text-properties fo:letter-spacing="-0.004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46_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46_8" style:family="text">
      <style:text-properties fo:letter-spacing="-0.004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46_9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46_10" style:family="text">
      <style:text-properties fo:letter-spacing="-0.009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46_1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46_12" style:family="text">
      <style:text-properties fo:letter-spacing="0.004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46_1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Cell28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47" style:family="paragraph" style:parent-style-name="Table_20_Paragraph">
      <style:paragraph-properties fo:line-height="0.446cm" fo:margin-left="0.189cm"/>
    </style:style>
    <style:style style:name="T47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Row15" style:family="table-row">
      <style:table-row-properties style:min-row-height="0.531cm" style:use-optimal-row-height="false"/>
    </style:style>
    <style:style style:name="Cell29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48" style:family="paragraph" style:parent-style-name="Table_20_Paragraph">
      <style:paragraph-properties fo:margin-top="0.004cm" fo:margin-left="0.189cm"/>
    </style:style>
    <style:style style:name="T48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48_2" style:family="text">
      <style:text-properties fo:letter-spacing="-0.002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48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48_4" style:family="text">
      <style:text-properties fo:letter-spacing="-0.002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48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48_6" style:family="text">
      <style:text-properties fo:letter-spacing="-0.002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48_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48_8" style:family="text">
      <style:text-properties fo:letter-spacing="-0.004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48_9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48_10" style:family="text">
      <style:text-properties fo:letter-spacing="0.002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48_1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48_12" style:family="text">
      <style:text-properties fo:letter-spacing="-0.009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48_1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48_14" style:family="text">
      <style:text-properties fo:letter-spacing="0.002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48_1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Cell30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49" style:family="paragraph" style:parent-style-name="Table_20_Paragraph">
      <style:paragraph-properties fo:margin-top="0.004cm" fo:margin-left="0.189cm"/>
    </style:style>
    <style:style style:name="T49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Row16" style:family="table-row">
      <style:table-row-properties style:min-row-height="0.527cm" style:use-optimal-row-height="false"/>
    </style:style>
    <style:style style:name="Cell31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50" style:family="paragraph" style:parent-style-name="Table_20_Paragraph">
      <style:paragraph-properties fo:line-height="0.446cm" fo:margin-left="0.189cm"/>
    </style:style>
    <style:style style:name="T50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50_2" style:family="text">
      <style:text-properties fo:letter-spacing="-0.002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50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50_4" style:family="text">
      <style:text-properties fo:letter-spacing="0.004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50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50_6" style:family="text">
      <style:text-properties fo:letter-spacing="-0.004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50_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50_8" style:family="text">
      <style:text-properties fo:letter-spacing="-0.004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50_9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50_10" style:family="text">
      <style:text-properties fo:letter-spacing="-0.009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50_1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50_12" style:family="text">
      <style:text-properties fo:letter-spacing="0.004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50_1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Cell32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51" style:family="paragraph" style:parent-style-name="Table_20_Paragraph">
      <style:paragraph-properties fo:line-height="0.446cm" fo:margin-left="0.189cm"/>
    </style:style>
    <style:style style:name="T51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Row17" style:family="table-row">
      <style:table-row-properties style:min-row-height="0.527cm" style:use-optimal-row-height="false"/>
    </style:style>
    <style:style style:name="Cell33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52" style:family="paragraph" style:parent-style-name="Table_20_Paragraph">
      <style:paragraph-properties fo:line-height="0.446cm" fo:margin-left="0.189cm"/>
    </style:style>
    <style:style style:name="T52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52_2" style:family="text">
      <style:text-properties fo:letter-spacing="-0.002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52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52_4" style:family="text">
      <style:text-properties fo:letter-spacing="0.004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52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52_6" style:family="text">
      <style:text-properties fo:letter-spacing="-0.004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52_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52_8" style:family="text">
      <style:text-properties fo:letter-spacing="-0.004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52_9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52_10" style:family="text">
      <style:text-properties fo:letter-spacing="-0.009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52_1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52_12" style:family="text">
      <style:text-properties fo:letter-spacing="0.004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52_1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Cell34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53" style:family="paragraph" style:parent-style-name="Table_20_Paragraph">
      <style:paragraph-properties fo:line-height="0.446cm" fo:margin-left="0.189cm"/>
    </style:style>
    <style:style style:name="T53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Row18" style:family="table-row">
      <style:table-row-properties style:min-row-height="0.531cm" style:use-optimal-row-height="false"/>
    </style:style>
    <style:style style:name="Cell35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54" style:family="paragraph" style:parent-style-name="Table_20_Paragraph">
      <style:paragraph-properties fo:margin-top="0.004cm" fo:margin-left="0.189cm"/>
    </style:style>
    <style:style style:name="T5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Cell36" style:family="table-cell">
      <style:table-cell-properties style:vertical-align="top" fo:border-top="#000000 0.035cm solid" fo:border-bottom="#000000 0.035cm solid" fo:border-left="#000000 0.035cm solid" fo:border-right="#000000 0.035cm solid" fo:wrap-option="wrap"/>
    </style:style>
    <style:style style:name="P55" style:family="paragraph" style:parent-style-name="Table_20_Paragraph">
      <style:paragraph-properties fo:margin-top="0.004cm" fo:margin-left="0.189cm"/>
    </style:style>
    <style:style style:name="T55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P56" style:family="paragraph" style:parent-style-name="Body_20_Text">
      <style:paragraph-properties fo:margin-top="0.009cm"/>
      <style:text-properties fo:font-size="8pt" style:font-size-asian="8pt"/>
    </style:style>
    <style:style style:name="P57" style:family="paragraph" style:parent-style-name="List_20_Paragraph">
      <style:paragraph-properties fo:line-height="109%" fo:margin-top="0.166cm" fo:margin-right="0.829cm">
        <style:tab-stops>
          <style:tab-stop style:type="left" style:leader-style="none" style:position="0.002cm"/>
        </style:tab-stops>
      </style:paragraph-properties>
    </style:style>
    <style:style style:name="T57_1" style:family="text"/>
    <style:style style:name="T57_2" style:family="text">
      <style:text-properties fo:font-weight="bold" style:font-weight-asian="bold"/>
    </style:style>
    <style:style style:name="T57_3" style:family="text"/>
    <style:style style:name="T57_4" style:family="text">
      <style:text-properties fo:letter-spacing="-0.104cm"/>
    </style:style>
    <style:style style:name="T57_5" style:family="text"/>
    <style:style style:name="T57_6" style:family="text">
      <style:text-properties fo:letter-spacing="-0.002cm"/>
    </style:style>
    <style:style style:name="T57_7" style:family="text"/>
    <style:style style:name="T57_8" style:family="text">
      <style:text-properties fo:letter-spacing="-0.004cm"/>
    </style:style>
    <style:style style:name="T57_9" style:family="text"/>
    <style:style style:name="P58" style:family="paragraph" style:parent-style-name="Body_20_Text">
      <style:paragraph-properties fo:margin-top="0.007cm"/>
      <style:text-properties fo:font-size="11.5pt" style:font-size-asian="11.5pt"/>
    </style:style>
    <style:style style:name="P59" style:family="paragraph" style:parent-style-name="List_20_Paragraph">
      <style:paragraph-properties fo:text-indent="-0.637cm" fo:margin-right="0cm">
        <style:tab-stops>
          <style:tab-stop style:type="left" style:leader-style="none" style:position="0.002cm"/>
        </style:tab-stops>
      </style:paragraph-properties>
    </style:style>
    <style:style style:name="T59_1" style:family="text"/>
    <style:style style:name="T59_2" style:family="text">
      <style:text-properties fo:letter-spacing="-0.005cm"/>
    </style:style>
    <style:style style:name="T59_3" style:family="text"/>
    <style:style style:name="T59_4" style:family="text">
      <style:text-properties fo:letter-spacing="-0.005cm"/>
    </style:style>
    <style:style style:name="T59_5" style:family="text"/>
    <style:style style:name="T59_6" style:family="text">
      <style:text-properties fo:letter-spacing="-0.005cm"/>
    </style:style>
    <style:style style:name="T59_7" style:family="text"/>
    <style:style style:name="T59_8" style:family="text">
      <style:text-properties fo:letter-spacing="-0.002cm"/>
    </style:style>
    <style:style style:name="T59_9" style:family="text"/>
    <style:style style:name="T59_10" style:family="text">
      <style:text-properties fo:letter-spacing="-0.004cm"/>
    </style:style>
    <style:style style:name="T59_11" style:family="text"/>
    <style:style style:name="T59_12" style:family="text">
      <style:text-properties fo:letter-spacing="-0.005cm"/>
    </style:style>
    <style:style style:name="T59_13" style:family="text"/>
    <style:style style:name="T59_14" style:family="text">
      <style:text-properties fo:letter-spacing="-0.002cm"/>
    </style:style>
    <style:style style:name="T59_15" style:family="text"/>
    <style:style style:name="T59_16" style:family="text">
      <style:text-properties fo:letter-spacing="-0.005cm"/>
    </style:style>
    <style:style style:name="T59_17" style:family="text"/>
    <style:style style:name="P60" style:family="paragraph" style:parent-style-name="Body_20_Text">
      <style:paragraph-properties fo:margin-top="0.012cm"/>
      <style:text-properties fo:font-size="12.5pt" style:font-size-asian="12.5pt"/>
    </style:style>
    <style:style style:name="Table3" style:family="table">
      <style:table-properties table:align="left" style:width="15.861cm" fo:margin-left="0.829cm"/>
    </style:style>
    <style:style style:name="Column5" style:family="table-column">
      <style:table-column-properties style:column-width="7.976cm" style:use-optimal-column-width="false"/>
    </style:style>
    <style:style style:name="Column6" style:family="table-column">
      <style:table-column-properties style:column-width="7.885cm" style:use-optimal-column-width="false"/>
    </style:style>
    <style:style style:name="Row19" style:family="table-row">
      <style:table-row-properties style:min-row-height="1.337cm" style:use-optimal-row-height="false"/>
    </style:style>
    <style:style style:name="Cell37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61" style:family="paragraph" style:parent-style-name="Table_20_Paragraph">
      <style:paragraph-properties fo:line-height="0.443cm" fo:margin-left="0.189cm"/>
    </style:style>
    <style:style style:name="T61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1_2" style:family="text">
      <style:text-properties fo:letter-spacing="0.046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1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1_4" style:family="text">
      <style:text-properties fo:letter-spacing="-0.004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1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Cell38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62" style:family="paragraph" style:parent-style-name="Table_20_Paragraph">
      <style:paragraph-properties fo:margin-left="0.189cm" fo:margin-right="1.386cm"/>
    </style:style>
    <style:style style:name="T62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2_2" style:family="text">
      <style:text-properties fo:letter-spacing="-0.104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2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2_4" style:family="text">
      <style:text-properties fo:letter-spacing="-0.005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2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Row20" style:family="table-row">
      <style:table-row-properties style:min-row-height="0.893cm" style:use-optimal-row-height="false"/>
    </style:style>
    <style:style style:name="Cell39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63" style:family="paragraph" style:parent-style-name="Table_20_Paragraph">
      <style:paragraph-properties fo:line-height="0.441cm" fo:margin-left="0.189cm"/>
    </style:style>
    <style:style style:name="T63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3_2" style:family="text">
      <style:text-properties fo:letter-spacing="0.048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3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Cell40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64" style:family="paragraph" style:parent-style-name="Table_20_Paragraph">
      <style:paragraph-properties fo:line-height="0.441cm" fo:margin-left="0.189cm"/>
    </style:style>
    <style:style style:name="T6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4_2" style:family="text">
      <style:text-properties fo:letter-spacing="-0.002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4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4_4" style:family="text">
      <style:text-properties fo:letter-spacing="0.002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4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4_6" style:family="text">
      <style:text-properties fo:letter-spacing="-0.004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4_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4_8" style:family="text">
      <style:text-properties fo:letter-spacing="-0.004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4_9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Row21" style:family="table-row">
      <style:table-row-properties style:min-row-height="0.891cm" style:use-optimal-row-height="false"/>
    </style:style>
    <style:style style:name="Cell41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65" style:family="paragraph" style:parent-style-name="Table_20_Paragraph">
      <style:paragraph-properties fo:line-height="0.441cm" fo:margin-left="0.189cm"/>
    </style:style>
    <style:style style:name="T65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5_2" style:family="text">
      <style:text-properties fo:letter-spacing="0.064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5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Cell42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66" style:family="paragraph" style:parent-style-name="Table_20_Paragraph">
      <style:paragraph-properties fo:line-height="0.441cm" fo:margin-left="0.189cm"/>
    </style:style>
    <style:style style:name="T66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Row22" style:family="table-row">
      <style:table-row-properties style:min-row-height="1.335cm" style:use-optimal-row-height="false"/>
    </style:style>
    <style:style style:name="Cell43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67" style:family="paragraph" style:parent-style-name="Table_20_Paragraph">
      <style:paragraph-properties fo:line-height="0.441cm" fo:margin-left="0.189cm"/>
    </style:style>
    <style:style style:name="T67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7_2" style:family="text">
      <style:text-properties fo:letter-spacing="0.041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7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7_4" style:family="text">
      <style:text-properties fo:letter-spacing="-0.004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7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Cell44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68" style:family="paragraph" style:parent-style-name="Table_20_Paragraph">
      <style:paragraph-properties fo:line-height="0.441cm" fo:margin-left="0.189cm"/>
    </style:style>
    <style:style style:name="T68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P69" style:family="paragraph" style:parent-style-name="Table_20_Paragraph">
      <style:paragraph-properties fo:line-height="0.444cm" fo:margin-left="0.189cm"/>
    </style:style>
    <style:style style:name="T69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9_2" style:family="text">
      <style:text-properties fo:letter-spacing="-0.005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9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9_4" style:family="text">
      <style:text-properties fo:letter-spacing="-0.005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9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9_6" style:family="text">
      <style:text-properties fo:letter-spacing="-0.005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9_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Row23" style:family="table-row">
      <style:table-row-properties style:min-row-height="0.893cm" style:use-optimal-row-height="false"/>
    </style:style>
    <style:style style:name="Cell45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70" style:family="paragraph" style:parent-style-name="Table_20_Paragraph">
      <style:paragraph-properties fo:line-height="0.441cm" fo:margin-left="0.189cm"/>
    </style:style>
    <style:style style:name="T70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70_2" style:family="text">
      <style:text-properties fo:letter-spacing="0.048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70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70_4" style:family="text">
      <style:text-properties fo:letter-spacing="-0.004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70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70_6" style:family="text">
      <style:text-properties fo:letter-spacing="-0.004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70_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70_8" style:family="text">
      <style:text-properties fo:letter-spacing="-0.002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70_9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70_10" style:family="text">
      <style:text-properties fo:letter-spacing="0.002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70_1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Cell46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71" style:family="paragraph" style:parent-style-name="Table_20_Paragraph">
      <style:paragraph-properties fo:line-height="0.441cm" fo:margin-left="0.189cm"/>
    </style:style>
    <style:style style:name="T71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Row24" style:family="table-row">
      <style:table-row-properties style:min-row-height="2.369cm" style:use-optimal-row-height="false"/>
    </style:style>
    <style:style style:name="Cell47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72" style:family="paragraph" style:parent-style-name="Table_20_Paragraph">
      <style:paragraph-properties fo:line-height="0.441cm" fo:margin-left="0.189cm"/>
    </style:style>
    <style:style style:name="T72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72_2" style:family="text">
      <style:text-properties fo:letter-spacing="0.042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72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72_4" style:family="text">
      <style:text-properties fo:letter-spacing="-0.004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72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72_6" style:family="text">
      <style:text-properties fo:letter-spacing="-0.002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72_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Cell48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73" style:family="paragraph" style:parent-style-name="Table_20_Paragraph">
      <style:paragraph-properties fo:text-indent="0cm" fo:margin-left="0.189cm" fo:margin-right="0.783cm">
        <style:tab-stops>
          <style:tab-stop style:type="left" style:leader-style="none" style:position="0.443cm"/>
        </style:tab-stops>
      </style:paragraph-properties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73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73_2" style:family="text">
      <style:text-properties fo:letter-spacing="-0.106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73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P74" style:family="paragraph" style:parent-style-name="Table_20_Paragraph">
      <style:paragraph-properties fo:margin-left="0.189cm" fo:margin-right="0.753cm"/>
    </style:style>
    <style:style style:name="T74_1" style:family="text">
      <style:text-properties style:font-name="Segoe UI Symbo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74_2" style:family="text">
      <style:text-properties style:font-name="Segoe UI Symbo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74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74_4" style:family="text">
      <style:text-properties fo:letter-spacing="-0.104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74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74_6" style:family="text">
      <style:text-properties fo:letter-spacing="-0.005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74_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74_8" style:family="text">
      <style:text-properties fo:letter-spacing="-0.002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74_9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74_10" style:family="text">
      <style:text-properties fo:letter-spacing="-0.002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74_1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74_12" style:family="text">
      <style:text-properties fo:letter-spacing="0.002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74_1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Row25" style:family="table-row">
      <style:table-row-properties style:min-row-height="2.501cm" style:use-optimal-row-height="false"/>
    </style:style>
    <style:style style:name="Cell49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75" style:family="paragraph" style:parent-style-name="Table_20_Paragraph">
      <style:paragraph-properties fo:text-indent="-0.635cm" fo:margin-left="0.824cm" fo:margin-right="0.263cm"/>
    </style:style>
    <style:style style:name="T75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75_2" style:family="text">
      <style:text-properties fo:letter-spacing="0.044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75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75_4" style:family="text">
      <style:text-properties fo:letter-spacing="-0.005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75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75_6" style:family="text">
      <style:text-properties fo:letter-spacing="-0.004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75_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75_8" style:family="text">
      <style:text-properties fo:letter-spacing="-0.002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75_9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75_10" style:family="text">
      <style:text-properties fo:letter-spacing="-0.004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75_1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75_12" style:family="text">
      <style:text-properties fo:letter-spacing="-0.102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75_1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Cell50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76" style:family="paragraph" style:parent-style-name="Table_20_Paragraph">
      <style:paragraph-properties fo:line-height="115%" fo:margin-left="0.189cm" fo:margin-right="0.503cm"/>
    </style:style>
    <style:style style:name="T76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76_2" style:family="text">
      <style:text-properties fo:letter-spacing="-0.104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76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P77" style:family="paragraph" style:parent-style-name="Table_20_Paragraph">
      <style:paragraph-properties fo:line-height="115%" fo:margin-left="0.189cm" fo:margin-right="3.205cm"/>
    </style:style>
    <style:style style:name="T77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77_2" style:family="text">
      <style:text-properties fo:letter-spacing="-0.104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77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77_4" style:family="text">
      <style:text-properties fo:letter-spacing="0.002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P78" style:family="paragraph" style:parent-style-name="Body_20_Text">
      <style:text-properties fo:font-size="12pt" style:font-size-asian="12pt"/>
    </style:style>
    <style:style style:name="P79" style:family="paragraph" style:parent-style-name="List_20_Paragraph">
      <style:paragraph-properties fo:line-height="108%" fo:margin-top="0.002cm" fo:margin-right="1.741cm">
        <style:tab-stops>
          <style:tab-stop style:type="left" style:leader-style="none" style:position="0.002cm"/>
        </style:tab-stops>
      </style:paragraph-properties>
    </style:style>
    <style:style style:name="T79_1" style:family="text"/>
    <style:style style:name="T79_2" style:family="text">
      <style:text-properties fo:letter-spacing="-0.009cm"/>
    </style:style>
    <style:style style:name="T79_3" style:family="text"/>
    <style:style style:name="T79_4" style:family="text">
      <style:text-properties fo:letter-spacing="-0.004cm"/>
    </style:style>
    <style:style style:name="T79_5" style:family="text"/>
    <style:style style:name="T79_6" style:family="text">
      <style:text-properties fo:letter-spacing="-0.004cm"/>
    </style:style>
    <style:style style:name="T79_7" style:family="text"/>
    <style:style style:name="T79_8" style:family="text">
      <style:text-properties fo:letter-spacing="-0.005cm"/>
    </style:style>
    <style:style style:name="T79_9" style:family="text"/>
    <style:style style:name="T79_10" style:family="text">
      <style:text-properties fo:letter-spacing="-0.002cm"/>
    </style:style>
    <style:style style:name="T79_11" style:family="text"/>
    <style:style style:name="T79_12" style:family="text">
      <style:text-properties fo:letter-spacing="-0.009cm"/>
    </style:style>
    <style:style style:name="T79_13" style:family="text"/>
    <style:style style:name="T79_14" style:family="text">
      <style:text-properties fo:letter-spacing="-0.004cm"/>
    </style:style>
    <style:style style:name="T79_15" style:family="text"/>
    <style:style style:name="T79_16" style:family="text">
      <style:text-properties fo:letter-spacing="-0.007cm"/>
    </style:style>
    <style:style style:name="T79_17" style:family="text"/>
    <style:style style:name="T79_18" style:family="text">
      <style:text-properties fo:letter-spacing="-0.004cm"/>
    </style:style>
    <style:style style:name="T79_19" style:family="text"/>
    <style:style style:name="T79_20" style:family="text">
      <style:text-properties fo:letter-spacing="-0.102cm"/>
    </style:style>
    <style:style style:name="T79_21" style:family="text"/>
    <style:style style:name="T79_22" style:family="text">
      <style:text-properties fo:letter-spacing="-0.002cm"/>
    </style:style>
    <style:style style:name="T79_23" style:family="text"/>
    <style:style style:name="T79_24" style:family="text">
      <style:text-properties fo:letter-spacing="0.002cm"/>
    </style:style>
    <style:style style:name="T79_25" style:family="text"/>
    <style:style style:name="T79_26" style:family="text">
      <style:text-properties fo:letter-spacing="-0.004cm"/>
    </style:style>
    <style:style style:name="T79_27" style:family="text"/>
    <style:style style:name="T79_28" style:family="text">
      <style:text-properties fo:letter-spacing="-0.004cm"/>
    </style:style>
    <style:style style:name="T79_29" style:family="text"/>
    <style:style style:name="T79_30" style:family="text">
      <style:text-properties fo:letter-spacing="-0.004cm"/>
    </style:style>
    <style:style style:name="T79_31" style:family="text"/>
    <style:style style:name="T79_32" style:family="text">
      <style:text-properties fo:letter-spacing="0.002cm"/>
    </style:style>
    <style:style style:name="T79_33" style:family="text"/>
    <style:style style:name="T79_34" style:family="text">
      <style:text-properties fo:letter-spacing="-0.005cm"/>
    </style:style>
    <style:style style:name="T79_35" style:family="text"/>
    <style:style style:name="T79_36" style:family="text">
      <style:text-properties fo:letter-spacing="0.004cm"/>
    </style:style>
    <style:style style:name="T79_37" style:family="text"/>
    <style:style style:name="P80" style:family="paragraph" style:parent-style-name="Body_20_Text">
      <style:paragraph-properties fo:margin-top="0.012cm"/>
      <style:text-properties fo:font-size="11.5pt" style:font-size-asian="11.5pt"/>
    </style:style>
    <style:style style:name="P81" style:family="paragraph" style:parent-style-name="List_20_Paragraph">
      <style:paragraph-properties fo:line-height="108%" fo:margin-top="0.002cm" fo:margin-right="0.691cm">
        <style:tab-stops>
          <style:tab-stop style:type="left" style:leader-style="none" style:position="0.002cm"/>
        </style:tab-stops>
      </style:paragraph-properties>
    </style:style>
    <style:style style:name="T81_1" style:family="text"/>
    <style:style style:name="T81_2" style:family="text">
      <style:text-properties fo:letter-spacing="-0.104cm"/>
    </style:style>
    <style:style style:name="T81_3" style:family="text"/>
    <style:style style:name="T81_4" style:family="text">
      <style:text-properties fo:letter-spacing="-0.005cm"/>
    </style:style>
    <style:style style:name="T81_5" style:family="text"/>
    <style:style style:name="T81_6" style:family="text">
      <style:text-properties fo:letter-spacing="0.002cm"/>
    </style:style>
    <style:style style:name="T81_7" style:family="text"/>
    <style:style style:name="T81_8" style:family="text">
      <style:text-properties fo:letter-spacing="-0.002cm"/>
    </style:style>
    <style:style style:name="T81_9" style:family="text"/>
    <style:style style:name="T81_10" style:family="text">
      <style:text-properties fo:letter-spacing="-0.002cm"/>
    </style:style>
    <style:style style:name="T81_11" style:family="text"/>
    <style:style style:name="T81_12" style:family="text">
      <style:text-properties fo:letter-spacing="0.002cm"/>
    </style:style>
    <style:style style:name="T81_13" style:family="text"/>
    <style:style style:name="T81_14" style:family="text">
      <style:text-properties fo:letter-spacing="-0.004cm"/>
    </style:style>
    <style:style style:name="T81_15" style:family="text"/>
    <style:style style:name="T81_16" style:family="text">
      <style:text-properties fo:letter-spacing="-0.002cm"/>
    </style:style>
    <style:style style:name="T81_17" style:family="text"/>
    <style:style style:name="T81_18" style:family="text">
      <style:text-properties fo:letter-spacing="0.002cm"/>
    </style:style>
    <style:style style:name="T81_19" style:family="text"/>
    <style:style style:name="T81_20" style:family="text">
      <style:text-properties fo:letter-spacing="0.002cm"/>
    </style:style>
    <style:style style:name="T81_21" style:family="text"/>
    <style:style style:name="P82" style:family="paragraph" style:parent-style-name="Body_20_Text">
      <style:paragraph-properties fo:margin-top="0.012cm"/>
      <style:text-properties fo:font-size="11.5pt" style:font-size-asian="11.5pt"/>
    </style:style>
    <style:style style:name="P83" style:family="paragraph" style:parent-style-name="List_20_Paragraph">
      <style:paragraph-properties fo:line-height="108%" fo:margin-right="0.258cm">
        <style:tab-stops>
          <style:tab-stop style:type="left" style:leader-style="none" style:position="0.002cm"/>
        </style:tab-stops>
      </style:paragraph-properties>
    </style:style>
    <style:style style:name="T83_1" style:family="text"/>
    <style:style style:name="T83_2" style:family="text">
      <style:text-properties fo:letter-spacing="-0.104cm"/>
    </style:style>
    <style:style style:name="T83_3" style:family="text"/>
    <style:style style:name="T83_4" style:family="text">
      <style:text-properties fo:letter-spacing="-0.002cm"/>
    </style:style>
    <style:style style:name="T83_5" style:family="text"/>
    <style:style style:name="T83_6" style:family="text">
      <style:text-properties fo:letter-spacing="0.004cm"/>
    </style:style>
    <style:style style:name="T83_7" style:family="text"/>
    <style:style style:name="T83_8" style:family="text">
      <style:text-properties fo:letter-spacing="-0.004cm"/>
    </style:style>
    <style:style style:name="T83_9" style:family="text"/>
    <style:style style:name="T83_10" style:family="text">
      <style:text-properties fo:letter-spacing="0.002cm"/>
    </style:style>
    <style:style style:name="T83_11" style:family="text"/>
    <style:style style:name="T83_12" style:family="text">
      <style:text-properties fo:letter-spacing="0.004cm"/>
    </style:style>
    <style:style style:name="T83_13" style:family="text"/>
    <style:style style:name="P84" style:family="paragraph" style:parent-style-name="Body_20_Text">
      <style:paragraph-properties fo:margin-top="0.018cm"/>
      <style:text-properties fo:font-size="11.5pt" style:font-size-asian="11.5pt"/>
    </style:style>
    <style:style style:name="P85" style:family="paragraph" style:parent-style-name="List_20_Paragraph">
      <style:paragraph-properties fo:line-height="107%" fo:margin-right="1.519cm">
        <style:tab-stops>
          <style:tab-stop style:type="left" style:leader-style="none" style:position="0.002cm"/>
        </style:tab-stops>
      </style:paragraph-properties>
    </style:style>
    <style:style style:name="T85_1" style:family="text"/>
    <style:style style:name="T85_2" style:family="text">
      <style:text-properties fo:letter-spacing="-0.104cm"/>
    </style:style>
    <style:style style:name="T85_3" style:family="text"/>
    <style:style style:name="T85_4" style:family="text">
      <style:text-properties fo:letter-spacing="-0.002cm"/>
    </style:style>
    <style:style style:name="T85_5" style:family="text"/>
    <style:style style:name="T85_6" style:family="text">
      <style:text-properties fo:letter-spacing="-0.004cm"/>
    </style:style>
    <style:style style:name="T85_7" style:family="text"/>
    <style:style style:name="S3" style:family="section" style:master-page-name="MasterPage2">
      <style:section-properties text:dont-balance-text-columns="false">
        <style:columns fo:column-count="0" fo:column-gap="1.27cm"/>
      </style:section-properties>
    </style:style>
    <style:style style:name="P86" style:family="paragraph" style:parent-style-name="Body_20_Text" style:master-page-name="MasterPage2">
      <style:paragraph-properties fo:margin-top="0.007cm"/>
      <style:text-properties fo:font-size="11.5pt" style:font-size-asian="11.5pt"/>
    </style:style>
    <style:style style:name="FR4" style:family="graphic" style:parent-style-name="Body_20_Text">
      <style:graphic-properties draw:stroke="none" draw:fill="none" fo:border-top="none" fo:border-bottom="none" fo:border-left="none" fo:border-right="none" style:horizontal-pos="from-left" style:horizontal-rel="page" style:vertical-pos="from-top" style:vertical-rel="page" style:flow-with-text="false" style:wrap="run-through" style:run-through="background" draw:auto-grow-height="false" draw:auto-grow-width="false"/>
    </style:style>
    <style:style style:name="FR5" style:family="graphic" style:parent-style-name="Body_20_Text">
      <style:graphic-properties draw:stroke="solid" svg:stroke-width="0.023cm" svg:stroke-color="#ff0000" draw:fill="none" fo:border-top="#ff0000 0.023cm solid" fo:border-bottom="#ff0000 0.023cm solid" fo:border-left="#ff0000 0.023cm solid" fo:border-right="#ff0000 0.023cm solid" style:horizontal-pos="from-left" style:horizontal-rel="page" style:vertical-pos="from-top" style:vertical-rel="page" style:flow-with-text="false" style:wrap="run-through" style:run-through="foreground" draw:auto-grow-height="false" draw:auto-grow-width="false"/>
    </style:style>
    <style:style style:name="FR6" style:family="graphic" style:parent-style-name="Body_20_Text">
      <style:graphic-properties draw:stroke="solid" svg:stroke-width="0.038cm" svg:stroke-color="#ff0000" draw:fill="none" fo:border-top="#ff0000 0.038cm solid" fo:border-bottom="#ff0000 0.038cm solid" fo:border-left="#ff0000 0.038cm solid" fo:border-right="#ff0000 0.038cm solid" style:horizontal-pos="from-left" style:horizontal-rel="page" style:vertical-pos="from-top" style:vertical-rel="page" style:flow-with-text="false" style:wrap="run-through" style:run-through="foreground" draw:auto-grow-height="false" draw:auto-grow-width="false"/>
    </style:style>
    <style:style style:name="P87" style:family="paragraph" style:parent-style-name="List_20_Paragraph">
      <style:paragraph-properties fo:line-height="108%" fo:margin-top="0.166cm" fo:margin-right="0.679cm">
        <style:tab-stops>
          <style:tab-stop style:type="left" style:leader-style="none" style:position="0.002cm"/>
        </style:tab-stops>
      </style:paragraph-properties>
    </style:style>
    <style:style style:name="T87_1" style:family="text"/>
    <style:style style:name="T87_2" style:family="text">
      <style:text-properties fo:letter-spacing="0.002cm"/>
    </style:style>
    <style:style style:name="T87_3" style:family="text"/>
    <style:style style:name="T87_4" style:family="text">
      <style:text-properties fo:letter-spacing="-0.104cm"/>
    </style:style>
    <style:style style:name="T87_5" style:family="text"/>
    <style:style style:name="T87_6" style:family="text">
      <style:text-properties fo:letter-spacing="-0.002cm"/>
    </style:style>
    <style:style style:name="T87_7" style:family="text"/>
    <style:style style:name="T87_8" style:family="text">
      <style:text-properties fo:letter-spacing="0.002cm"/>
    </style:style>
    <style:style style:name="T87_9" style:family="text"/>
    <style:style style:name="T87_10" style:family="text">
      <style:text-properties fo:letter-spacing="0.004cm"/>
    </style:style>
    <style:style style:name="T87_11" style:family="text"/>
    <style:style style:name="T87_12" style:family="text">
      <style:text-properties fo:letter-spacing="0.004cm"/>
    </style:style>
    <style:style style:name="T87_13" style:family="text"/>
    <style:style style:name="T87_14" style:family="text">
      <style:text-properties fo:letter-spacing="-0.005cm"/>
    </style:style>
    <style:style style:name="T87_15" style:family="text"/>
    <style:style style:name="T87_16" style:family="text">
      <style:text-properties fo:letter-spacing="-0.002cm"/>
    </style:style>
    <style:style style:name="T87_17" style:family="text"/>
    <style:style style:name="P88" style:family="paragraph" style:parent-style-name="Body_20_Text">
      <style:paragraph-properties fo:margin-top="0.012cm"/>
      <style:text-properties fo:font-size="11.5pt" style:font-size-asian="11.5pt"/>
    </style:style>
    <style:style style:name="P89" style:family="paragraph" style:parent-style-name="List_20_Paragraph">
      <style:paragraph-properties fo:line-height="108%" fo:margin-right="1.094cm">
        <style:tab-stops>
          <style:tab-stop style:type="left" style:leader-style="none" style:position="0.002cm"/>
        </style:tab-stops>
      </style:paragraph-properties>
    </style:style>
    <style:style style:name="FR7" style:family="graphic" style:parent-style-name="List_20_Paragraph">
      <style:graphic-properties draw:stroke="none" draw:fill="none" fo:border-top="none" fo:border-bottom="none" fo:border-left="none" fo:border-right="none" style:horizontal-pos="from-left" style:horizontal-rel="page" style:vertical-pos="from-top" style:vertical-rel="paragraph" style:flow-with-text="false" style:wrap="run-through" style:run-through="background" draw:auto-grow-height="false" draw:auto-grow-width="false"/>
    </style:style>
    <style:style style:name="T89_1" style:family="text"/>
    <style:style style:name="T89_2" style:family="text">
      <style:text-properties fo:letter-spacing="-0.002cm"/>
    </style:style>
    <style:style style:name="T89_3" style:family="text"/>
    <style:style style:name="T89_4" style:family="text">
      <style:text-properties fo:letter-spacing="-0.005cm"/>
    </style:style>
    <style:style style:name="T89_5" style:family="text"/>
    <style:style style:name="T89_6" style:family="text">
      <style:text-properties fo:letter-spacing="-0.004cm"/>
    </style:style>
    <style:style style:name="T89_7" style:family="text"/>
    <style:style style:name="T89_8" style:family="text">
      <style:text-properties fo:letter-spacing="-0.005cm"/>
    </style:style>
    <style:style style:name="T89_9" style:family="text"/>
    <style:style style:name="T89_10" style:family="text">
      <style:text-properties fo:letter-spacing="0.004cm"/>
    </style:style>
    <style:style style:name="T89_11" style:family="text"/>
    <style:style style:name="T89_12" style:family="text">
      <style:text-properties fo:letter-spacing="-0.002cm"/>
    </style:style>
    <style:style style:name="T89_13" style:family="text"/>
    <style:style style:name="T89_14" style:family="text">
      <style:text-properties fo:letter-spacing="-0.002cm"/>
    </style:style>
    <style:style style:name="T89_15" style:family="text"/>
    <style:style style:name="T89_16" style:family="text">
      <style:text-properties fo:letter-spacing="-0.004cm"/>
    </style:style>
    <style:style style:name="T89_17" style:family="text"/>
    <style:style style:name="T89_18" style:family="text">
      <style:text-properties fo:letter-spacing="-0.002cm"/>
    </style:style>
    <style:style style:name="T89_19" style:family="text"/>
    <style:style style:name="T89_20" style:family="text">
      <style:text-properties fo:letter-spacing="-0.004cm"/>
    </style:style>
    <style:style style:name="T89_21" style:family="text"/>
    <style:style style:name="T89_22" style:family="text">
      <style:text-properties fo:letter-spacing="-0.005cm"/>
    </style:style>
    <style:style style:name="T89_23" style:family="text"/>
    <style:style style:name="T89_24" style:family="text">
      <style:text-properties fo:letter-spacing="-0.004cm"/>
    </style:style>
    <style:style style:name="T89_25" style:family="text"/>
    <style:style style:name="T89_26" style:family="text">
      <style:text-properties fo:letter-spacing="-0.005cm"/>
    </style:style>
    <style:style style:name="T89_27" style:family="text"/>
    <style:style style:name="T89_28" style:family="text">
      <style:text-properties fo:letter-spacing="-0.002cm"/>
    </style:style>
    <style:style style:name="T89_29" style:family="text"/>
    <style:style style:name="T89_30" style:family="text">
      <style:text-properties fo:letter-spacing="-0.004cm"/>
    </style:style>
    <style:style style:name="T89_31" style:family="text"/>
    <style:style style:name="T89_32" style:family="text">
      <style:text-properties fo:letter-spacing="0.002cm"/>
    </style:style>
    <style:style style:name="T89_33" style:family="text"/>
    <style:style style:name="T89_34" style:family="text">
      <style:text-properties fo:letter-spacing="-0.102cm"/>
    </style:style>
    <style:style style:name="T89_35" style:family="text"/>
    <style:style style:name="P90" style:family="paragraph" style:parent-style-name="Body_20_Text">
      <style:text-properties fo:font-size="10pt" style:font-size-asian="10pt"/>
    </style:style>
    <style:style style:name="P91" style:family="paragraph" style:parent-style-name="Body_20_Text">
      <style:paragraph-properties fo:margin-top="0.012cm" fo:margin-bottom="0.002cm"/>
      <style:text-properties fo:font-size="8.5pt" style:font-size-asian="8.5pt"/>
    </style:style>
    <style:style style:name="Table4" style:family="table">
      <style:table-properties table:align="left" style:width="16.496cm" fo:margin-left="0.194cm"/>
    </style:style>
    <style:style style:name="Column7" style:family="table-column">
      <style:table-column-properties style:column-width="8.248cm" style:use-optimal-column-width="false"/>
    </style:style>
    <style:style style:name="Column8" style:family="table-column">
      <style:table-column-properties style:column-width="8.248cm" style:use-optimal-column-width="false"/>
    </style:style>
    <style:style style:name="Row26" style:family="table-row">
      <style:table-row-properties style:min-row-height="1.335cm" style:use-optimal-row-height="false"/>
    </style:style>
    <style:style style:name="Cell51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92" style:family="paragraph" style:parent-style-name="Table_20_Paragraph">
      <style:paragraph-properties fo:margin-top="0.009cm"/>
      <style:text-properties style:font-name="Arial" fo:font-size="10.5pt" style:font-name-asian="Arial" style:font-size-asian="10.5pt" style:font-name-complex="Arial" style:font-size-complex="11pt" fo:language="en" fo:language-asian="en" fo:language-complex="ar" fo:country="US" fo:country-asian="US" fo:country-complex="SA"/>
    </style:style>
    <style:style style:name="P93" style:family="paragraph" style:parent-style-name="Table_20_Paragraph">
      <style:paragraph-properties fo:margin-left="0.189cm"/>
    </style:style>
    <style:style style:name="FR8" style:family="graphic" style:parent-style-name="Table_20_Paragraph">
      <style:graphic-properties draw:stroke="solid" svg:stroke-width="0.106cm" svg:stroke-color="#f2f2f2" draw:shadow-color="#7f7f7f" draw:shadow="visible" draw:shadow-opacity="50%" draw:shadow-offset-x="0.035cm" draw:fill-color="#000000" fo:background-color="#000000" fo:border-top="#f2f2f2 0.106cm solid" fo:border-bottom="#f2f2f2 0.106cm solid" fo:border-left="#f2f2f2 0.106cm solid" fo:border-right="#f2f2f2 0.106cm solid" style:horizontal-pos="from-left" style:horizontal-rel="page" style:vertical-pos="from-top" style:vertical-rel="paragraph" style:flow-with-text="false" style:wrap="run-through" style:run-through="foreground" draw:auto-grow-height="false" draw:auto-grow-width="false"/>
    </style:style>
    <style:style style:name="T93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93_2" style:family="text">
      <style:text-properties fo:letter-spacing="-0.004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93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93_4" style:family="text">
      <style:text-properties fo:letter-spacing="-0.004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93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93_6" style:family="text">
      <style:text-properties fo:letter-spacing="-0.002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93_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Row27" style:family="table-row">
      <style:table-row-properties style:min-row-height="0.893cm" style:use-optimal-row-height="false"/>
    </style:style>
    <style:style style:name="Cell52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94" style:family="paragraph" style:parent-style-name="Table_20_Paragraph">
      <style:paragraph-properties fo:line-height="0.437cm" fo:margin-left="0.189cm"/>
    </style:style>
    <style:style style:name="T9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Cell53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95" style:family="paragraph" style:parent-style-name="Table_20_Paragraph">
      <style:paragraph-properties fo:line-height="0.437cm" fo:margin-left="0.189cm"/>
    </style:style>
    <style:style style:name="T95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95_2" style:family="text">
      <style:text-properties fo:letter-spacing="-0.007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95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Row28" style:family="table-row">
      <style:table-row-properties style:min-row-height="1.335cm" style:use-optimal-row-height="false"/>
    </style:style>
    <style:style style:name="Cell54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96" style:family="paragraph" style:parent-style-name="Table_20_Paragraph">
      <style:paragraph-properties fo:line-height="0.437cm" fo:margin-left="0.189cm"/>
    </style:style>
    <style:style style:name="T96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Cell55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97" style:family="paragraph" style:parent-style-name="Table_20_Paragraph">
      <style:paragraph-properties fo:line-height="101%" fo:margin-left="0.189cm" fo:margin-right="0.459cm"/>
    </style:style>
    <style:style style:name="T97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97_2" style:family="text">
      <style:text-properties fo:letter-spacing="-0.104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97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97_4" style:family="text">
      <style:text-properties fo:letter-spacing="-0.005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97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97_6" style:family="text">
      <style:text-properties fo:letter-spacing="-0.005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97_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97_8" style:family="text">
      <style:text-properties fo:letter-spacing="-0.002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97_9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97_10" style:family="text">
      <style:text-properties fo:letter-spacing="-0.002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97_1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Row29" style:family="table-row">
      <style:table-row-properties style:min-row-height="4.466cm" style:use-optimal-row-height="false"/>
    </style:style>
    <style:style style:name="Cell56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98" style:family="paragraph" style:parent-style-name="Table_20_Paragraph">
      <style:paragraph-properties fo:line-height="0.441cm" fo:margin-left="0.189cm"/>
    </style:style>
    <style:style style:name="T98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98_2" style:family="text">
      <style:text-properties fo:letter-spacing="-0.004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98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Cell57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99" style:family="paragraph" style:parent-style-name="Table_20_Paragraph">
      <style:paragraph-properties fo:margin-left="0.189cm" fo:margin-right="2.681cm"/>
    </style:style>
    <style:style style:name="T99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99_2" style:family="text">
      <style:text-properties fo:letter-spacing="-0.104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99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99_4" style:family="text">
      <style:text-properties fo:letter-spacing="-0.004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99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P100" style:family="paragraph" style:parent-style-name="Table_20_Paragraph">
      <style:paragraph-properties fo:margin-top="0.014cm"/>
      <style:text-properties style:font-name="Arial" fo:font-size="10.5pt" style:font-name-asian="Arial" style:font-size-asian="10.5pt" style:font-name-complex="Arial" style:font-size-complex="11pt" fo:language="en" fo:language-asian="en" fo:language-complex="ar" fo:country="US" fo:country-asian="US" fo:country-complex="SA"/>
    </style:style>
    <style:style style:name="P101" style:family="paragraph" style:parent-style-name="Table_20_Paragraph">
      <style:paragraph-properties fo:margin-left="0.189cm" fo:margin-right="4.404cm"/>
    </style:style>
    <style:style style:name="T101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101_2" style:family="text">
      <style:text-properties fo:letter-spacing="-0.104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101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P102" style:family="paragraph" style:parent-style-name="Table_20_Paragraph">
      <style:paragraph-properties fo:margin-top="0.002cm" fo:margin-left="0.189cm" fo:margin-right="5.009cm"/>
    </style:style>
    <style:style style:name="T102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102_2" style:family="text">
      <style:text-properties fo:letter-spacing="-0.104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102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102_4" style:family="text">
      <style:text-properties fo:letter-spacing="-0.014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102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P103" style:family="paragraph" style:parent-style-name="Table_20_Paragraph">
      <style:paragraph-properties fo:margin-top="0.018cm"/>
      <style:text-properties style:font-name="Arial" fo:font-size="10.5pt" style:font-name-asian="Arial" style:font-size-asian="10.5pt" style:font-name-complex="Arial" style:font-size-complex="11pt" fo:language="en" fo:language-asian="en" fo:language-complex="ar" fo:country="US" fo:country-asian="US" fo:country-complex="SA"/>
    </style:style>
    <style:style style:name="P104" style:family="paragraph" style:parent-style-name="Table_20_Paragraph">
      <style:paragraph-properties fo:margin-top="0.002cm" fo:margin-left="0.189cm"/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Row30" style:family="table-row">
      <style:table-row-properties style:min-row-height="0.891cm" style:use-optimal-row-height="false"/>
    </style:style>
    <style:style style:name="Cell58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05" style:family="paragraph" style:parent-style-name="Table_20_Paragraph">
      <style:paragraph-properties fo:line-height="0.437cm" fo:margin-left="0.189cm"/>
    </style:style>
    <style:style style:name="T105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Cell59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06" style:family="paragraph" style:parent-style-name="Table_20_Paragraph">
      <style:paragraph-properties fo:margin-top="0.176cm" fo:margin-left="0.22cm"/>
    </style:style>
    <style:style style:name="T106_1" style:family="text">
      <style:text-properties style:font-name="Lucida Console" fo:font-size="9pt" style:font-name-asian="Arial" style:font-size-asian="9pt" style:font-name-complex="Arial" style:font-size-complex="11pt" fo:language="en" fo:language-asian="en" fo:language-complex="ar" fo:country="US" fo:country-asian="US" fo:country-complex="SA"/>
    </style:style>
    <style:style style:name="T106_2" style:family="text">
      <style:text-properties fo:letter-spacing="0.007cm" style:font-name="Lucida Console" fo:font-size="9pt" style:font-name-asian="Arial" style:font-size-asian="9pt" style:font-name-complex="Arial" style:font-size-complex="11pt" fo:language="en" fo:language-asian="en" fo:language-complex="ar" fo:country="US" fo:country-asian="US" fo:country-complex="SA"/>
    </style:style>
    <style:style style:name="T106_3" style:family="text">
      <style:text-properties style:font-name="Lucida Console" fo:font-size="9pt" style:font-name-asian="Arial" style:font-size-asian="9pt" style:font-name-complex="Arial" style:font-size-complex="11pt" fo:language="en" fo:language-asian="en" fo:language-complex="ar" fo:country="US" fo:country-asian="US" fo:country-complex="SA"/>
    </style:style>
    <style:style style:name="T106_4" style:family="text">
      <style:text-properties fo:letter-spacing="0.007cm" style:font-name="Lucida Console" fo:font-size="9pt" style:font-name-asian="Arial" style:font-size-asian="9pt" style:font-name-complex="Arial" style:font-size-complex="11pt" fo:language="en" fo:language-asian="en" fo:language-complex="ar" fo:country="US" fo:country-asian="US" fo:country-complex="SA"/>
    </style:style>
    <style:style style:name="T106_5" style:family="text">
      <style:text-properties style:font-name="Lucida Console" fo:font-size="9pt" style:font-name-asian="Arial" style:font-size-asian="9pt" style:font-name-complex="Arial" style:font-size-complex="11pt" fo:language="en" fo:language-asian="en" fo:language-complex="ar" fo:country="US" fo:country-asian="US" fo:country-complex="SA"/>
    </style:style>
    <style:style style:name="T106_6" style:family="text">
      <style:text-properties fo:letter-spacing="0.007cm" style:font-name="Lucida Console" fo:font-size="9pt" style:font-name-asian="Arial" style:font-size-asian="9pt" style:font-name-complex="Arial" style:font-size-complex="11pt" fo:language="en" fo:language-asian="en" fo:language-complex="ar" fo:country="US" fo:country-asian="US" fo:country-complex="SA"/>
    </style:style>
    <style:style style:name="T106_7" style:family="text">
      <style:text-properties style:font-name="Lucida Console" fo:font-size="9pt" style:font-name-asian="Arial" style:font-size-asian="9pt" style:font-name-complex="Arial" style:font-size-complex="11pt" fo:language="en" fo:language-asian="en" fo:language-complex="ar" fo:country="US" fo:country-asian="US" fo:country-complex="SA"/>
    </style:style>
    <style:style style:name="P107" style:family="paragraph" style:parent-style-name="Body_20_Text">
      <style:text-properties fo:font-size="10pt" style:font-size-asian="10pt"/>
    </style:style>
    <style:style style:name="P108" style:family="paragraph" style:parent-style-name="Body_20_Text">
      <style:paragraph-properties fo:margin-top="0.016cm"/>
      <style:text-properties fo:font-size="8.5pt" style:font-size-asian="8.5pt"/>
    </style:style>
    <style:style style:name="Table5" style:family="table">
      <style:table-properties table:align="left" style:width="16.496cm" fo:margin-left="0.194cm"/>
    </style:style>
    <style:style style:name="Column9" style:family="table-column">
      <style:table-column-properties style:column-width="8.248cm" style:use-optimal-column-width="false"/>
    </style:style>
    <style:style style:name="Column10" style:family="table-column">
      <style:table-column-properties style:column-width="8.248cm" style:use-optimal-column-width="false"/>
    </style:style>
    <style:style style:name="Row31" style:family="table-row">
      <style:table-row-properties style:min-row-height="1.341cm" style:use-optimal-row-height="false"/>
    </style:style>
    <style:style style:name="Cell60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09" style:family="paragraph" style:parent-style-name="Table_20_Paragraph">
      <style:paragraph-properties fo:margin-top="0.012cm"/>
      <style:text-properties style:font-name="Arial" fo:font-size="10.5pt" style:font-name-asian="Arial" style:font-size-asian="10.5pt" style:font-name-complex="Arial" style:font-size-complex="11pt" fo:language="en" fo:language-asian="en" fo:language-complex="ar" fo:country="US" fo:country-asian="US" fo:country-complex="SA"/>
    </style:style>
    <style:style style:name="P110" style:family="paragraph" style:parent-style-name="Table_20_Paragraph">
      <style:paragraph-properties fo:margin-top="0.002cm" fo:margin-left="0.189cm"/>
    </style:style>
    <style:style style:name="FR9" style:family="graphic" style:parent-style-name="Table_20_Paragraph">
      <style:graphic-properties draw:stroke="solid" svg:stroke-width="0.106cm" svg:stroke-color="#f2f2f2" draw:shadow-color="#7f7f7f" draw:shadow="visible" draw:shadow-opacity="50%" draw:shadow-offset-x="0.035cm" draw:fill-color="#000000" fo:background-color="#000000" fo:border-top="#f2f2f2 0.106cm solid" fo:border-bottom="#f2f2f2 0.106cm solid" fo:border-left="#f2f2f2 0.106cm solid" fo:border-right="#f2f2f2 0.106cm solid" style:horizontal-pos="from-left" style:horizontal-rel="page" style:vertical-pos="from-top" style:vertical-rel="page" style:flow-with-text="false" style:wrap="run-through" style:run-through="foreground" draw:auto-grow-height="false" draw:auto-grow-width="false"/>
    </style:style>
    <style:style style:name="T110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110_2" style:family="text">
      <style:text-properties fo:letter-spacing="-0.004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110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110_4" style:family="text">
      <style:text-properties fo:letter-spacing="-0.004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110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110_6" style:family="text">
      <style:text-properties fo:letter-spacing="-0.002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110_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110_8" style:family="text">
      <style:text-properties fo:letter-spacing="-0.004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110_9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Row32" style:family="table-row">
      <style:table-row-properties style:min-row-height="0.893cm" style:use-optimal-row-height="false"/>
    </style:style>
    <style:style style:name="Cell61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11" style:family="paragraph" style:parent-style-name="Table_20_Paragraph">
      <style:paragraph-properties fo:line-height="0.437cm" fo:margin-left="0.189cm"/>
    </style:style>
    <style:style style:name="T111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Cell62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12" style:family="paragraph" style:parent-style-name="Table_20_Paragraph">
      <style:paragraph-properties fo:line-height="0.437cm" fo:margin-left="0.189cm"/>
    </style:style>
    <style:style style:name="T112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112_2" style:family="text">
      <style:text-properties fo:letter-spacing="-0.002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112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112_4" style:family="text">
      <style:text-properties fo:letter-spacing="-0.004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112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Row33" style:family="table-row">
      <style:table-row-properties style:min-row-height="1.335cm" style:use-optimal-row-height="false"/>
    </style:style>
    <style:style style:name="Cell63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13" style:family="paragraph" style:parent-style-name="Table_20_Paragraph">
      <style:paragraph-properties fo:line-height="0.437cm" fo:margin-left="0.189cm"/>
    </style:style>
    <style:style style:name="T113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Cell64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14" style:family="paragraph" style:parent-style-name="Table_20_Paragraph">
      <style:paragraph-properties fo:margin-left="0.189cm" fo:margin-right="2.593cm"/>
    </style:style>
    <style:style style:name="T11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114_2" style:family="text">
      <style:text-properties fo:letter-spacing="-0.104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114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Row34" style:family="table-row">
      <style:table-row-properties style:min-row-height="2.498cm" style:use-optimal-row-height="false"/>
    </style:style>
    <style:style style:name="Cell65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15" style:family="paragraph" style:parent-style-name="Table_20_Paragraph">
      <style:paragraph-properties fo:line-height="0.437cm" fo:margin-left="0.189cm"/>
    </style:style>
    <style:style style:name="T115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115_2" style:family="text">
      <style:text-properties fo:letter-spacing="-0.004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115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Cell66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16" style:family="paragraph" style:parent-style-name="Table_20_Paragraph">
      <style:paragraph-properties fo:line-height="115%" fo:margin-left="0.189cm" fo:margin-right="1.277cm"/>
    </style:style>
    <style:style style:name="T116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116_2" style:family="text">
      <style:text-properties fo:letter-spacing="-0.104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116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P117" style:family="paragraph" style:parent-style-name="Table_20_Paragraph">
      <style:paragraph-properties fo:line-height="115%" fo:margin-left="0.189cm" fo:margin-right="2.42cm"/>
    </style:style>
    <style:style style:name="T117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117_2" style:family="text">
      <style:text-properties fo:letter-spacing="-0.104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117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117_4" style:family="text">
      <style:text-properties fo:letter-spacing="-0.002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117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117_6" style:family="text">
      <style:text-properties fo:letter-spacing="0.004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117_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P118" style:family="paragraph" style:parent-style-name="Table_20_Paragraph">
      <style:paragraph-properties fo:line-height="0.416cm" fo:margin-left="0.189cm"/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Row35" style:family="table-row">
      <style:table-row-properties style:min-row-height="0.896cm" style:use-optimal-row-height="false"/>
    </style:style>
    <style:style style:name="Cell67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19" style:family="paragraph" style:parent-style-name="Table_20_Paragraph">
      <style:paragraph-properties fo:line-height="0.441cm" fo:margin-left="0.189cm"/>
    </style:style>
    <style:style style:name="T119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Cell68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20" style:family="paragraph" style:parent-style-name="Table_20_Paragraph">
      <style:paragraph-properties fo:margin-top="0.187cm" fo:margin-left="0.085cm"/>
      <style:text-properties style:font-name="Lucida Console" fo:font-size="9pt" style:font-name-asian="Arial" style:font-size-asian="9pt" style:font-name-complex="Arial" style:font-size-complex="11pt" fo:language="en" fo:language-asian="en" fo:language-complex="ar" fo:country="US" fo:country-asian="US" fo:country-complex="SA"/>
    </style:style>
    <style:style style:name="S4" style:family="section" style:master-page-name="MasterPage3">
      <style:section-properties text:dont-balance-text-columns="false">
        <style:columns fo:column-count="0" fo:column-gap="1.27cm"/>
      </style:section-properties>
    </style:style>
    <style:style style:name="P121" style:family="paragraph" style:parent-style-name="Body_20_Text" style:master-page-name="MasterPage3">
      <style:paragraph-properties fo:margin-top="0.007cm"/>
      <style:text-properties fo:font-size="5.5pt" style:font-size-asian="5.5pt"/>
    </style:style>
    <style:style style:name="P122" style:family="paragraph" style:parent-style-name="Body_20_Text">
      <style:paragraph-properties fo:margin-left="0.247cm"/>
      <style:text-properties fo:font-size="10pt" style:font-size-asian="10pt"/>
    </style:style>
    <style:style style:name="S5" style:family="section" style:master-page-name="MasterPage4">
      <style:section-properties text:dont-balance-text-columns="false">
        <style:columns fo:column-count="0" fo:column-gap="1.27cm"/>
      </style:section-properties>
    </style:style>
    <style:style style:name="P123" style:family="paragraph" style:parent-style-name="Body_20_Text" style:master-page-name="MasterPage4">
      <style:text-properties fo:font-size="10pt" style:font-size-asian="10pt" fo:font-weight="bold" style:font-weight-asian="bold"/>
    </style:style>
    <style:style style:name="P124" style:family="paragraph" style:parent-style-name="Body_20_Text">
      <style:text-properties fo:font-size="10pt" style:font-size-asian="10pt" fo:font-weight="bold" style:font-weight-asian="bold"/>
    </style:style>
    <style:style style:name="P125" style:family="paragraph" style:parent-style-name="Body_20_Text">
      <style:text-properties fo:font-size="10pt" style:font-size-asian="10pt" fo:font-weight="bold" style:font-weight-asian="bold"/>
    </style:style>
    <style:style style:name="P126" style:family="paragraph" style:parent-style-name="Body_20_Text">
      <style:paragraph-properties fo:margin-top="0.009cm"/>
      <style:text-properties fo:font-size="11.5pt" style:font-size-asian="11.5pt" fo:font-weight="bold" style:font-weight-asian="bold"/>
    </style:style>
    <style:style style:name="P127" style:family="paragraph" style:parent-style-name="Normal">
      <style:paragraph-properties fo:margin-top="0.164cm" fo:margin-left="1.87cm"/>
    </style:style>
    <style:style style:name="T127_1" style:family="text">
      <style:text-properties fo:font-weight="bold" style:font-weight-asian="bold"/>
    </style:style>
    <style:style style:name="T127_2" style:family="text">
      <style:text-properties fo:letter-spacing="-0.005cm" fo:font-weight="bold" style:font-weight-asian="bold"/>
    </style:style>
    <style:style style:name="T127_3" style:family="text">
      <style:text-properties fo:font-weight="bold" style:font-weight-asian="bold"/>
    </style:style>
    <style:style style:name="T127_4" style:family="text">
      <style:text-properties fo:letter-spacing="-0.005cm" fo:font-weight="bold" style:font-weight-asian="bold"/>
    </style:style>
    <style:style style:name="T127_5" style:family="text">
      <style:text-properties fo:font-weight="bold" style:font-weight-asian="bold"/>
    </style:style>
    <style:style style:name="T127_6" style:family="text">
      <style:text-properties fo:letter-spacing="0.004cm" fo:font-weight="bold" style:font-weight-asian="bold"/>
    </style:style>
    <style:style style:name="T127_7" style:family="text">
      <style:text-properties fo:font-weight="bold" style:font-weight-asian="bold"/>
    </style:style>
    <style:style style:name="P128" style:family="paragraph" style:parent-style-name="Normal">
      <style:paragraph-properties fo:margin-top="0.318cm" fo:margin-left="1.87cm"/>
    </style:style>
    <style:style style:name="T128_1" style:family="text">
      <style:text-properties fo:font-weight="bold" style:font-weight-asian="bold"/>
    </style:style>
    <style:style style:name="T128_2" style:family="text">
      <style:text-properties fo:letter-spacing="-0.005cm" fo:font-weight="bold" style:font-weight-asian="bold"/>
    </style:style>
    <style:style style:name="T128_3" style:family="text">
      <style:text-properties fo:font-weight="bold" style:font-weight-asian="bold"/>
    </style:style>
    <style:style style:name="T128_4" style:family="text">
      <style:text-properties fo:letter-spacing="-0.004cm" fo:font-weight="bold" style:font-weight-asian="bold"/>
    </style:style>
    <style:style style:name="T128_5" style:family="text">
      <style:text-properties fo:font-weight="bold" style:font-weight-asian="bold"/>
    </style:style>
    <style:style style:name="T128_6" style:family="text">
      <style:text-properties fo:letter-spacing="-0.005cm" fo:font-weight="bold" style:font-weight-asian="bold"/>
    </style:style>
    <style:style style:name="T128_7" style:family="text">
      <style:text-properties fo:font-weight="bold" style:font-weight-asian="bold"/>
    </style:style>
    <style:style style:name="T128_8" style:family="text">
      <style:text-properties fo:letter-spacing="-0.004cm" fo:font-weight="bold" style:font-weight-asian="bold"/>
    </style:style>
    <style:style style:name="T128_9" style:family="text">
      <style:text-properties fo:font-weight="bold" style:font-weight-asian="bold"/>
    </style:style>
    <style:style style:name="P129" style:family="paragraph" style:parent-style-name="Body_20_Text">
      <style:text-properties fo:font-size="12pt" style:font-size-asian="12pt" fo:font-weight="bold" style:font-weight-asian="bold"/>
    </style:style>
    <style:style style:name="P130" style:family="paragraph" style:parent-style-name="Body_20_Text">
      <style:paragraph-properties fo:margin-top="0.014cm"/>
      <style:text-properties fo:font-size="13.5pt" style:font-size-asian="13.5pt" fo:font-weight="bold" style:font-weight-asian="bold"/>
    </style:style>
    <style:style style:name="P131" style:family="paragraph" style:parent-style-name="Normal">
      <style:paragraph-properties fo:text-align="center" fo:margin-left="5.454cm" fo:margin-right="5.588cm"/>
    </style:style>
    <style:style style:name="T131_1" style:family="text">
      <style:text-properties fo:font-size="18pt" style:font-size-asian="18pt"/>
    </style:style>
    <style:style style:name="T131_2" style:family="text">
      <style:text-properties fo:letter-spacing="-0.002cm" fo:font-size="18pt" style:font-size-asian="18pt"/>
    </style:style>
    <style:style style:name="T131_3" style:family="text">
      <style:text-properties fo:font-size="18pt" style:font-size-asian="18pt"/>
    </style:style>
    <style:style style:name="T131_4" style:family="text">
      <style:text-properties fo:letter-spacing="-0.002cm" fo:font-size="18pt" style:font-size-asian="18pt"/>
    </style:style>
    <style:style style:name="T131_5" style:family="text">
      <style:text-properties fo:font-size="18pt" style:font-size-asian="18pt"/>
    </style:style>
    <style:style style:name="P132" style:family="paragraph" style:parent-style-name="Normal">
      <style:paragraph-properties fo:margin-top="0.446cm" fo:margin-left="1.87cm"/>
    </style:style>
    <style:style style:name="T132_1" style:family="text">
      <style:text-properties fo:font-weight="bold" style:font-weight-asian="bold"/>
    </style:style>
    <style:style style:name="P133" style:family="paragraph" style:parent-style-name="Body_20_Text">
      <style:paragraph-properties fo:text-align="justify" fo:margin-top="0.007cm" fo:margin-left="1.87cm" fo:margin-right="1.819cm"/>
    </style:style>
    <style:style style:name="T133_1" style:family="text"/>
    <style:style style:name="T133_2" style:family="text">
      <style:text-properties fo:letter-spacing="0.002cm"/>
    </style:style>
    <style:style style:name="T133_3" style:family="text"/>
    <style:style style:name="T133_4" style:family="text">
      <style:text-properties fo:letter-spacing="0.002cm"/>
    </style:style>
    <style:style style:name="T133_5" style:family="text"/>
    <style:style style:name="T133_6" style:family="text">
      <style:text-properties fo:letter-spacing="0.002cm"/>
    </style:style>
    <style:style style:name="T133_7" style:family="text"/>
    <style:style style:name="T133_8" style:family="text">
      <style:text-properties fo:letter-spacing="0.002cm"/>
    </style:style>
    <style:style style:name="T133_9" style:family="text"/>
    <style:style style:name="T133_10" style:family="text">
      <style:text-properties fo:letter-spacing="0.002cm"/>
    </style:style>
    <style:style style:name="T133_11" style:family="text"/>
    <style:style style:name="T133_12" style:family="text">
      <style:text-properties fo:letter-spacing="0.002cm"/>
    </style:style>
    <style:style style:name="T133_13" style:family="text"/>
    <style:style style:name="T133_14" style:family="text">
      <style:text-properties fo:letter-spacing="0.002cm"/>
    </style:style>
    <style:style style:name="T133_15" style:family="text">
      <style:text-properties fo:font-style="italic" style:font-style-asian="italic"/>
    </style:style>
    <style:style style:name="T133_16" style:family="text">
      <style:text-properties fo:letter-spacing="0.002cm" fo:font-style="italic" style:font-style-asian="italic"/>
    </style:style>
    <style:style style:name="T133_17" style:family="text">
      <style:text-properties fo:font-style="italic" style:font-style-asian="italic"/>
    </style:style>
    <style:style style:name="T133_18" style:family="text">
      <style:text-properties fo:letter-spacing="0.002cm" fo:font-style="italic" style:font-style-asian="italic"/>
    </style:style>
    <style:style style:name="T133_19" style:family="text">
      <style:text-properties fo:font-style="italic" style:font-style-asian="italic"/>
    </style:style>
    <style:style style:name="T133_20" style:family="text">
      <style:text-properties fo:letter-spacing="0.002cm" fo:font-style="italic" style:font-style-asian="italic"/>
    </style:style>
    <style:style style:name="T133_21" style:family="text">
      <style:text-properties fo:font-style="italic" style:font-style-asian="italic"/>
    </style:style>
    <style:style style:name="T133_22" style:family="text">
      <style:text-properties fo:letter-spacing="0.002cm" fo:font-style="italic" style:font-style-asian="italic"/>
    </style:style>
    <style:style style:name="T133_23" style:family="text">
      <style:text-properties fo:font-style="italic" style:font-style-asian="italic"/>
    </style:style>
    <style:style style:name="T133_24" style:family="text">
      <style:text-properties fo:letter-spacing="0.002cm" fo:font-style="italic" style:font-style-asian="italic"/>
    </style:style>
    <style:style style:name="T133_25" style:family="text">
      <style:text-properties fo:font-style="italic" style:font-style-asian="italic"/>
    </style:style>
    <style:style style:name="T133_26" style:family="text"/>
    <style:style style:name="T133_27" style:family="text">
      <style:text-properties fo:letter-spacing="0.002cm"/>
    </style:style>
    <style:style style:name="T133_28" style:family="text"/>
    <style:style style:name="T133_29" style:family="text">
      <style:text-properties fo:letter-spacing="0.002cm"/>
    </style:style>
    <style:style style:name="T133_30" style:family="text"/>
    <style:style style:name="T133_31" style:family="text">
      <style:text-properties fo:letter-spacing="0.002cm"/>
    </style:style>
    <style:style style:name="T133_32" style:family="text"/>
    <style:style style:name="T133_33" style:family="text">
      <style:text-properties fo:letter-spacing="0.002cm"/>
    </style:style>
    <style:style style:name="T133_34" style:family="text"/>
    <style:style style:name="T133_35" style:family="text">
      <style:text-properties fo:letter-spacing="0.002cm"/>
    </style:style>
    <style:style style:name="T133_36" style:family="text"/>
    <style:style style:name="T133_37" style:family="text">
      <style:text-properties fo:letter-spacing="0.002cm"/>
    </style:style>
    <style:style style:name="T133_38" style:family="text"/>
    <style:style style:name="T133_39" style:family="text">
      <style:text-properties fo:letter-spacing="0.002cm"/>
    </style:style>
    <style:style style:name="T133_40" style:family="text"/>
    <style:style style:name="T133_41" style:family="text">
      <style:text-properties fo:letter-spacing="0.002cm"/>
    </style:style>
    <style:style style:name="T133_42" style:family="text"/>
    <style:style style:name="T133_43" style:family="text">
      <style:text-properties fo:letter-spacing="0.002cm"/>
    </style:style>
    <style:style style:name="T133_44" style:family="text"/>
    <style:style style:name="T133_45" style:family="text">
      <style:text-properties fo:letter-spacing="0.002cm"/>
    </style:style>
    <style:style style:name="T133_46" style:family="text"/>
    <style:style style:name="T133_47" style:family="text">
      <style:text-properties fo:letter-spacing="0.002cm"/>
    </style:style>
    <style:style style:name="T133_48" style:family="text"/>
    <style:style style:name="T133_49" style:family="text">
      <style:text-properties fo:letter-spacing="0.002cm"/>
    </style:style>
    <style:style style:name="T133_50" style:family="text"/>
    <style:style style:name="T133_51" style:family="text">
      <style:text-properties fo:letter-spacing="0.002cm"/>
    </style:style>
    <style:style style:name="T133_52" style:family="text"/>
    <style:style style:name="T133_53" style:family="text">
      <style:text-properties fo:letter-spacing="-0.011cm"/>
    </style:style>
    <style:style style:name="T133_54" style:family="text"/>
    <style:style style:name="T133_55" style:family="text">
      <style:text-properties fo:letter-spacing="-0.012cm"/>
    </style:style>
    <style:style style:name="T133_56" style:family="text"/>
    <style:style style:name="T133_57" style:family="text">
      <style:text-properties fo:letter-spacing="-0.011cm"/>
    </style:style>
    <style:style style:name="T133_58" style:family="text"/>
    <style:style style:name="T133_59" style:family="text">
      <style:text-properties fo:letter-spacing="-0.011cm"/>
    </style:style>
    <style:style style:name="T133_60" style:family="text"/>
    <style:style style:name="T133_61" style:family="text">
      <style:text-properties fo:letter-spacing="-0.016cm"/>
    </style:style>
    <style:style style:name="T133_62" style:family="text"/>
    <style:style style:name="T133_63" style:family="text">
      <style:text-properties fo:letter-spacing="-0.019cm"/>
    </style:style>
    <style:style style:name="T133_64" style:family="text"/>
    <style:style style:name="T133_65" style:family="text">
      <style:text-properties fo:letter-spacing="-0.009cm"/>
    </style:style>
    <style:style style:name="T133_66" style:family="text"/>
    <style:style style:name="T133_67" style:family="text">
      <style:text-properties fo:letter-spacing="-0.018cm"/>
    </style:style>
    <style:style style:name="T133_68" style:family="text"/>
    <style:style style:name="T133_69" style:family="text">
      <style:text-properties fo:letter-spacing="-0.016cm"/>
    </style:style>
    <style:style style:name="T133_70" style:family="text"/>
    <style:style style:name="T133_71" style:family="text">
      <style:text-properties fo:letter-spacing="-0.018cm"/>
    </style:style>
    <style:style style:name="T133_72" style:family="text"/>
    <style:style style:name="T133_73" style:family="text">
      <style:text-properties fo:letter-spacing="-0.014cm"/>
    </style:style>
    <style:style style:name="T133_74" style:family="text"/>
    <style:style style:name="T133_75" style:family="text">
      <style:text-properties fo:letter-spacing="-0.014cm"/>
    </style:style>
    <style:style style:name="T133_76" style:family="text"/>
    <style:style style:name="T133_77" style:family="text">
      <style:text-properties fo:letter-spacing="-0.021cm"/>
    </style:style>
    <style:style style:name="T133_78" style:family="text"/>
    <style:style style:name="T133_79" style:family="text">
      <style:text-properties fo:letter-spacing="-0.011cm"/>
    </style:style>
    <style:style style:name="T133_80" style:family="text"/>
    <style:style style:name="T133_81" style:family="text">
      <style:text-properties fo:letter-spacing="-0.104cm"/>
    </style:style>
    <style:style style:name="T133_82" style:family="text"/>
    <style:style style:name="T133_83" style:family="text">
      <style:text-properties fo:letter-spacing="0.002cm"/>
    </style:style>
    <style:style style:name="T133_84" style:family="text"/>
    <style:style style:name="T133_85" style:family="text">
      <style:text-properties fo:letter-spacing="0.002cm"/>
    </style:style>
    <style:style style:name="T133_86" style:family="text"/>
    <style:style style:name="T133_87" style:family="text">
      <style:text-properties fo:letter-spacing="-0.018cm"/>
    </style:style>
    <style:style style:name="T133_88" style:family="text"/>
    <style:style style:name="T133_89" style:family="text">
      <style:text-properties fo:letter-spacing="-0.012cm"/>
    </style:style>
    <style:style style:name="T133_90" style:family="text"/>
    <style:style style:name="T133_91" style:family="text">
      <style:text-properties fo:letter-spacing="-0.014cm"/>
    </style:style>
    <style:style style:name="T133_92" style:family="text"/>
    <style:style style:name="T133_93" style:family="text">
      <style:text-properties fo:letter-spacing="-0.009cm"/>
    </style:style>
    <style:style style:name="T133_94" style:family="text"/>
    <style:style style:name="T133_95" style:family="text">
      <style:text-properties fo:letter-spacing="-0.014cm"/>
    </style:style>
    <style:style style:name="T133_96" style:family="text"/>
    <style:style style:name="T133_97" style:family="text">
      <style:text-properties fo:letter-spacing="-0.009cm"/>
    </style:style>
    <style:style style:name="T133_98" style:family="text"/>
    <style:style style:name="T133_99" style:family="text">
      <style:text-properties fo:letter-spacing="-0.014cm"/>
    </style:style>
    <style:style style:name="T133_100" style:family="text"/>
    <style:style style:name="T133_101" style:family="text">
      <style:text-properties fo:letter-spacing="-0.011cm"/>
    </style:style>
    <style:style style:name="T133_102" style:family="text"/>
    <style:style style:name="T133_103" style:family="text">
      <style:text-properties fo:letter-spacing="-0.014cm"/>
    </style:style>
    <style:style style:name="T133_104" style:family="text"/>
    <style:style style:name="T133_105" style:family="text">
      <style:text-properties fo:letter-spacing="-0.012cm"/>
    </style:style>
    <style:style style:name="T133_106" style:family="text"/>
    <style:style style:name="T133_107" style:family="text">
      <style:text-properties fo:letter-spacing="-0.011cm"/>
    </style:style>
    <style:style style:name="T133_108" style:family="text"/>
    <style:style style:name="T133_109" style:family="text">
      <style:text-properties fo:letter-spacing="-0.011cm"/>
    </style:style>
    <style:style style:name="T133_110" style:family="text"/>
    <style:style style:name="T133_111" style:family="text">
      <style:text-properties fo:letter-spacing="-0.014cm"/>
    </style:style>
    <style:style style:name="T133_112" style:family="text"/>
    <style:style style:name="T133_113" style:family="text">
      <style:text-properties fo:letter-spacing="-0.104cm"/>
    </style:style>
    <style:style style:name="T133_114" style:family="text"/>
    <style:style style:name="T133_115" style:family="text">
      <style:text-properties fo:letter-spacing="-0.004cm"/>
    </style:style>
    <style:style style:name="T133_116" style:family="text"/>
    <style:style style:name="T133_117" style:family="text">
      <style:text-properties fo:letter-spacing="-0.007cm"/>
    </style:style>
    <style:style style:name="T133_118" style:family="text"/>
    <style:style style:name="T133_119" style:family="text">
      <style:text-properties fo:letter-spacing="-0.009cm"/>
    </style:style>
    <style:style style:name="T133_120" style:family="text"/>
    <style:style style:name="T133_121" style:family="text">
      <style:text-properties fo:letter-spacing="-0.005cm"/>
    </style:style>
    <style:style style:name="T133_122" style:family="text"/>
    <style:style style:name="T133_123" style:family="text">
      <style:text-properties fo:letter-spacing="-0.005cm"/>
    </style:style>
    <style:style style:name="T133_124" style:family="text"/>
    <style:style style:name="T133_125" style:family="text">
      <style:text-properties fo:letter-spacing="-0.009cm"/>
    </style:style>
    <style:style style:name="T133_126" style:family="text"/>
    <style:style style:name="T133_127" style:family="text">
      <style:text-properties fo:letter-spacing="-0.009cm"/>
    </style:style>
    <style:style style:name="T133_128" style:family="text"/>
    <style:style style:name="T133_129" style:family="text">
      <style:text-properties fo:letter-spacing="-0.007cm"/>
    </style:style>
    <style:style style:name="T133_130" style:family="text"/>
    <style:style style:name="T133_131" style:family="text">
      <style:text-properties fo:letter-spacing="-0.007cm"/>
    </style:style>
    <style:style style:name="T133_132" style:family="text"/>
    <style:style style:name="T133_133" style:family="text">
      <style:text-properties fo:letter-spacing="-0.009cm"/>
    </style:style>
    <style:style style:name="T133_134" style:family="text"/>
    <style:style style:name="T133_135" style:family="text">
      <style:text-properties fo:letter-spacing="-0.007cm"/>
    </style:style>
    <style:style style:name="T133_136" style:family="text"/>
    <style:style style:name="T133_137" style:family="text">
      <style:text-properties fo:letter-spacing="-0.007cm"/>
    </style:style>
    <style:style style:name="T133_138" style:family="text"/>
    <style:style style:name="T133_139" style:family="text">
      <style:text-properties fo:letter-spacing="-0.002cm"/>
    </style:style>
    <style:style style:name="T133_140" style:family="text"/>
    <style:style style:name="T133_141" style:family="text">
      <style:text-properties fo:letter-spacing="-0.104cm"/>
    </style:style>
    <style:style style:name="T133_142" style:family="text"/>
    <style:style style:name="T133_143" style:family="text">
      <style:text-properties fo:letter-spacing="-0.023cm"/>
    </style:style>
    <style:style style:name="T133_144" style:family="text"/>
    <style:style style:name="T133_145" style:family="text">
      <style:text-properties fo:letter-spacing="-0.021cm"/>
    </style:style>
    <style:style style:name="T133_146" style:family="text"/>
    <style:style style:name="T133_147" style:family="text">
      <style:text-properties fo:letter-spacing="-0.025cm"/>
    </style:style>
    <style:style style:name="T133_148" style:family="text"/>
    <style:style style:name="T133_149" style:family="text">
      <style:text-properties fo:letter-spacing="-0.025cm"/>
    </style:style>
    <style:style style:name="T133_150" style:family="text"/>
    <style:style style:name="T133_151" style:family="text">
      <style:text-properties fo:letter-spacing="-0.023cm"/>
    </style:style>
    <style:style style:name="T133_152" style:family="text"/>
    <style:style style:name="T133_153" style:family="text">
      <style:text-properties fo:letter-spacing="-0.018cm"/>
    </style:style>
    <style:style style:name="T133_154" style:family="text"/>
    <style:style style:name="T133_155" style:family="text">
      <style:text-properties fo:letter-spacing="-0.018cm"/>
    </style:style>
    <style:style style:name="T133_156" style:family="text"/>
    <style:style style:name="T133_157" style:family="text">
      <style:text-properties fo:letter-spacing="-0.018cm"/>
    </style:style>
    <style:style style:name="T133_158" style:family="text"/>
    <style:style style:name="T133_159" style:family="text">
      <style:text-properties fo:letter-spacing="-0.025cm"/>
    </style:style>
    <style:style style:name="T133_160" style:family="text"/>
    <style:style style:name="T133_161" style:family="text">
      <style:text-properties fo:letter-spacing="-0.018cm"/>
    </style:style>
    <style:style style:name="T133_162" style:family="text"/>
    <style:style style:name="T133_163" style:family="text">
      <style:text-properties fo:letter-spacing="-0.018cm"/>
    </style:style>
    <style:style style:name="T133_164" style:family="text"/>
    <style:style style:name="T133_165" style:family="text">
      <style:text-properties fo:letter-spacing="-0.104cm"/>
    </style:style>
    <style:style style:name="T133_166" style:family="text"/>
    <style:style style:name="T133_167" style:family="text">
      <style:text-properties fo:letter-spacing="-0.023cm"/>
    </style:style>
    <style:style style:name="T133_168" style:family="text"/>
    <style:style style:name="T133_169" style:family="text">
      <style:text-properties fo:letter-spacing="-0.018cm"/>
    </style:style>
    <style:style style:name="T133_170" style:family="text"/>
    <style:style style:name="T133_171" style:family="text">
      <style:text-properties fo:letter-spacing="-0.025cm"/>
    </style:style>
    <style:style style:name="T133_172" style:family="text"/>
    <style:style style:name="T133_173" style:family="text">
      <style:text-properties fo:letter-spacing="-0.018cm"/>
    </style:style>
    <style:style style:name="T133_174" style:family="text"/>
    <style:style style:name="T133_175" style:family="text">
      <style:text-properties fo:letter-spacing="-0.019cm"/>
    </style:style>
    <style:style style:name="T133_176" style:family="text"/>
    <style:style style:name="T133_177" style:family="text">
      <style:text-properties fo:letter-spacing="-0.016cm"/>
    </style:style>
    <style:style style:name="T133_178" style:family="text"/>
    <style:style style:name="T133_179" style:family="text">
      <style:text-properties fo:letter-spacing="-0.018cm"/>
    </style:style>
    <style:style style:name="T133_180" style:family="text"/>
    <style:style style:name="T133_181" style:family="text">
      <style:text-properties fo:letter-spacing="-0.021cm"/>
    </style:style>
    <style:style style:name="T133_182" style:family="text"/>
    <style:style style:name="T133_183" style:family="text">
      <style:text-properties fo:letter-spacing="-0.019cm"/>
    </style:style>
    <style:style style:name="T133_184" style:family="text"/>
    <style:style style:name="T133_185" style:family="text">
      <style:text-properties fo:letter-spacing="-0.023cm"/>
    </style:style>
    <style:style style:name="T133_186" style:family="text"/>
    <style:style style:name="T133_187" style:family="text">
      <style:text-properties fo:letter-spacing="-0.018cm"/>
    </style:style>
    <style:style style:name="T133_188" style:family="text"/>
    <style:style style:name="T133_189" style:family="text">
      <style:text-properties fo:letter-spacing="-0.023cm"/>
    </style:style>
    <style:style style:name="T133_190" style:family="text"/>
    <style:style style:name="T133_191" style:family="text">
      <style:text-properties fo:letter-spacing="-0.025cm"/>
    </style:style>
    <style:style style:name="T133_192" style:family="text"/>
    <style:style style:name="T133_193" style:family="text">
      <style:text-properties fo:letter-spacing="-0.104cm"/>
    </style:style>
    <style:style style:name="T133_194" style:family="text"/>
    <style:style style:name="T133_195" style:family="text">
      <style:text-properties fo:letter-spacing="0.002cm"/>
    </style:style>
    <style:style style:name="T133_196" style:family="text"/>
    <style:style style:name="T133_197" style:family="text">
      <style:text-properties fo:letter-spacing="0.002cm"/>
    </style:style>
    <style:style style:name="T133_198" style:family="text"/>
    <style:style style:name="T133_199" style:family="text">
      <style:text-properties fo:letter-spacing="0.002cm"/>
    </style:style>
    <style:style style:name="T133_200" style:family="text"/>
    <style:style style:name="T133_201" style:family="text">
      <style:text-properties fo:letter-spacing="0.002cm"/>
    </style:style>
    <style:style style:name="T133_202" style:family="text"/>
    <style:style style:name="T133_203" style:family="text">
      <style:text-properties fo:letter-spacing="0.002cm"/>
    </style:style>
    <style:style style:name="T133_204" style:family="text"/>
    <style:style style:name="T133_205" style:family="text">
      <style:text-properties fo:letter-spacing="0.002cm"/>
    </style:style>
    <style:style style:name="T133_206" style:family="text"/>
    <style:style style:name="T133_207" style:family="text">
      <style:text-properties fo:letter-spacing="0.002cm"/>
    </style:style>
    <style:style style:name="T133_208" style:family="text"/>
    <style:style style:name="T133_209" style:family="text">
      <style:text-properties fo:letter-spacing="0.002cm"/>
    </style:style>
    <style:style style:name="T133_210" style:family="text"/>
    <style:style style:name="T133_211" style:family="text">
      <style:text-properties fo:letter-spacing="0.002cm"/>
    </style:style>
    <style:style style:name="T133_212" style:family="text"/>
    <style:style style:name="T133_213" style:family="text">
      <style:text-properties fo:letter-spacing="0.002cm"/>
    </style:style>
    <style:style style:name="T133_214" style:family="text"/>
    <style:style style:name="T133_215" style:family="text">
      <style:text-properties fo:letter-spacing="0.002cm"/>
    </style:style>
    <style:style style:name="T133_216" style:family="text"/>
    <style:style style:name="T133_217" style:family="text">
      <style:text-properties fo:letter-spacing="0.002cm"/>
    </style:style>
    <style:style style:name="T133_218" style:family="text"/>
    <style:style style:name="T133_219" style:family="text">
      <style:text-properties fo:letter-spacing="0.002cm"/>
    </style:style>
    <style:style style:name="T133_220" style:family="text"/>
    <style:style style:name="T133_221" style:family="text">
      <style:text-properties fo:letter-spacing="0.002cm"/>
    </style:style>
    <style:style style:name="T133_222" style:family="text"/>
    <style:style style:name="T133_223" style:family="text">
      <style:text-properties fo:letter-spacing="0.002cm"/>
    </style:style>
    <style:style style:name="T133_224" style:family="text"/>
    <style:style style:name="T133_225" style:family="text">
      <style:text-properties fo:letter-spacing="0.002cm"/>
    </style:style>
    <style:style style:name="T133_226" style:family="text"/>
    <style:style style:name="T133_227" style:family="text">
      <style:text-properties fo:letter-spacing="-0.106cm"/>
    </style:style>
    <style:style style:name="T133_228" style:family="text"/>
    <style:style style:name="T133_229" style:family="text">
      <style:text-properties fo:letter-spacing="0.002cm"/>
    </style:style>
    <style:style style:name="T133_230" style:family="text"/>
    <style:style style:name="T133_231" style:family="text">
      <style:text-properties fo:letter-spacing="0.002cm"/>
    </style:style>
    <style:style style:name="T133_232" style:family="text"/>
    <style:style style:name="T133_233" style:family="text">
      <style:text-properties fo:letter-spacing="0.002cm"/>
    </style:style>
    <style:style style:name="T133_234" style:family="text"/>
    <style:style style:name="T133_235" style:family="text">
      <style:text-properties fo:letter-spacing="0.002cm"/>
    </style:style>
    <style:style style:name="T133_236" style:family="text"/>
    <style:style style:name="T133_237" style:family="text">
      <style:text-properties fo:letter-spacing="0.002cm"/>
    </style:style>
    <style:style style:name="T133_238" style:family="text"/>
    <style:style style:name="T133_239" style:family="text">
      <style:text-properties fo:letter-spacing="0.002cm"/>
    </style:style>
    <style:style style:name="T133_240" style:family="text"/>
    <style:style style:name="T133_241" style:family="text">
      <style:text-properties fo:letter-spacing="0.002cm"/>
    </style:style>
    <style:style style:name="T133_242" style:family="text"/>
    <style:style style:name="T133_243" style:family="text">
      <style:text-properties fo:letter-spacing="0.002cm"/>
    </style:style>
    <style:style style:name="T133_244" style:family="text"/>
    <style:style style:name="T133_245" style:family="text">
      <style:text-properties fo:letter-spacing="0.002cm"/>
    </style:style>
    <style:style style:name="T133_246" style:family="text"/>
    <style:style style:name="T133_247" style:family="text">
      <style:text-properties fo:letter-spacing="0.002cm"/>
    </style:style>
    <style:style style:name="T133_248" style:family="text"/>
    <style:style style:name="T133_249" style:family="text">
      <style:text-properties fo:letter-spacing="0.002cm"/>
    </style:style>
    <style:style style:name="T133_250" style:family="text"/>
    <style:style style:name="T133_251" style:family="text">
      <style:text-properties fo:letter-spacing="0.002cm"/>
    </style:style>
    <style:style style:name="T133_252" style:family="text"/>
    <style:style style:name="T133_253" style:family="text">
      <style:text-properties fo:letter-spacing="0.002cm"/>
    </style:style>
    <style:style style:name="T133_254" style:family="text"/>
    <style:style style:name="T133_255" style:family="text">
      <style:text-properties fo:letter-spacing="0.002cm"/>
    </style:style>
    <style:style style:name="T133_256" style:family="text"/>
    <style:style style:name="T133_257" style:family="text">
      <style:text-properties fo:letter-spacing="0.002cm"/>
    </style:style>
    <style:style style:name="T133_258" style:family="text"/>
    <style:style style:name="T133_259" style:family="text">
      <style:text-properties fo:letter-spacing="0.002cm"/>
    </style:style>
    <style:style style:name="T133_260" style:family="text"/>
    <style:style style:name="T133_261" style:family="text">
      <style:text-properties fo:letter-spacing="0.002cm"/>
    </style:style>
    <style:style style:name="T133_262" style:family="text"/>
    <style:style style:name="T133_263" style:family="text">
      <style:text-properties fo:letter-spacing="-0.002cm"/>
    </style:style>
    <style:style style:name="T133_264" style:family="text"/>
    <style:style style:name="T133_265" style:family="text">
      <style:text-properties fo:letter-spacing="-0.004cm"/>
    </style:style>
    <style:style style:name="T133_266" style:family="text"/>
    <style:style style:name="T133_267" style:family="text">
      <style:text-properties fo:letter-spacing="-0.002cm"/>
    </style:style>
    <style:style style:name="T133_268" style:family="text"/>
    <style:style style:name="T133_269" style:family="text">
      <style:text-properties fo:letter-spacing="0.002cm"/>
    </style:style>
    <style:style style:name="T133_270" style:family="text"/>
    <style:style style:name="P134" style:family="paragraph" style:parent-style-name="Body_20_Text">
      <style:paragraph-properties fo:margin-top="0.016cm"/>
      <style:text-properties fo:font-size="10.5pt" style:font-size-asian="10.5pt"/>
    </style:style>
    <style:style style:name="P135" style:family="paragraph" style:parent-style-name="List_20_Paragraph">
      <style:paragraph-properties fo:text-align="justify" fo:text-indent="-1.272cm" fo:margin-right="0cm">
        <style:tab-stops>
          <style:tab-stop style:type="left" style:leader-style="none" style:position="0.002cm"/>
        </style:tab-stops>
      </style:paragraph-properties>
      <style:text-properties fo:font-weight="bold" style:font-weight-asian="bold"/>
    </style:style>
    <style:style style:name="T135_1" style:family="text">
      <style:text-properties fo:font-weight="bold" style:font-weight-asian="bold"/>
    </style:style>
    <style:style style:name="P136" style:family="paragraph" style:parent-style-name="Body_20_Text">
      <style:paragraph-properties fo:text-align="justify" fo:margin-top="0.002cm" fo:margin-left="1.87cm" fo:margin-right="1.822cm"/>
    </style:style>
    <style:style style:name="T136_1" style:family="text"/>
    <style:style style:name="T136_2" style:family="text">
      <style:text-properties fo:letter-spacing="0.002cm"/>
    </style:style>
    <style:style style:name="T136_3" style:family="text"/>
    <style:style style:name="T136_4" style:family="text">
      <style:text-properties fo:letter-spacing="0.002cm"/>
    </style:style>
    <style:style style:name="T136_5" style:family="text"/>
    <style:style style:name="T136_6" style:family="text">
      <style:text-properties fo:letter-spacing="0.002cm"/>
    </style:style>
    <style:style style:name="T136_7" style:family="text"/>
    <style:style style:name="T136_8" style:family="text">
      <style:text-properties fo:letter-spacing="0.002cm"/>
    </style:style>
    <style:style style:name="T136_9" style:family="text"/>
    <style:style style:name="T136_10" style:family="text">
      <style:text-properties fo:letter-spacing="0.002cm"/>
    </style:style>
    <style:style style:name="T136_11" style:family="text"/>
    <style:style style:name="T136_12" style:family="text">
      <style:text-properties fo:letter-spacing="0.002cm"/>
    </style:style>
    <style:style style:name="T136_13" style:family="text">
      <style:text-properties fo:font-style="italic" style:font-style-asian="italic"/>
    </style:style>
    <style:style style:name="T136_14" style:family="text">
      <style:text-properties fo:letter-spacing="0.002cm" fo:font-style="italic" style:font-style-asian="italic"/>
    </style:style>
    <style:style style:name="T136_15" style:family="text">
      <style:text-properties fo:font-style="italic" style:font-style-asian="italic"/>
    </style:style>
    <style:style style:name="T136_16" style:family="text">
      <style:text-properties fo:letter-spacing="0.002cm" fo:font-style="italic" style:font-style-asian="italic"/>
    </style:style>
    <style:style style:name="T136_17" style:family="text">
      <style:text-properties fo:font-style="italic" style:font-style-asian="italic"/>
    </style:style>
    <style:style style:name="T136_18" style:family="text">
      <style:text-properties fo:letter-spacing="0.002cm" fo:font-style="italic" style:font-style-asian="italic"/>
    </style:style>
    <style:style style:name="T136_19" style:family="text">
      <style:text-properties fo:font-style="italic" style:font-style-asian="italic"/>
    </style:style>
    <style:style style:name="T136_20" style:family="text">
      <style:text-properties fo:letter-spacing="0.002cm" fo:font-style="italic" style:font-style-asian="italic"/>
    </style:style>
    <style:style style:name="T136_21" style:family="text">
      <style:text-properties fo:font-style="italic" style:font-style-asian="italic"/>
    </style:style>
    <style:style style:name="T136_22" style:family="text">
      <style:text-properties fo:letter-spacing="0.002cm" fo:font-style="italic" style:font-style-asian="italic"/>
    </style:style>
    <style:style style:name="T136_23" style:family="text">
      <style:text-properties fo:font-style="italic" style:font-style-asian="italic"/>
    </style:style>
    <style:style style:name="T136_24" style:family="text"/>
    <style:style style:name="T136_25" style:family="text">
      <style:text-properties fo:letter-spacing="0.002cm"/>
    </style:style>
    <style:style style:name="T136_26" style:family="text">
      <style:text-properties fo:letter-spacing="-0.002cm"/>
    </style:style>
    <style:style style:name="T136_27" style:family="text">
      <style:text-properties fo:letter-spacing="-0.023cm"/>
    </style:style>
    <style:style style:name="T136_28" style:family="text">
      <style:text-properties fo:letter-spacing="-0.002cm"/>
    </style:style>
    <style:style style:name="T136_29" style:family="text">
      <style:text-properties fo:letter-spacing="-0.025cm"/>
    </style:style>
    <style:style style:name="T136_30" style:family="text">
      <style:text-properties fo:letter-spacing="-0.002cm"/>
    </style:style>
    <style:style style:name="T136_31" style:family="text">
      <style:text-properties fo:letter-spacing="-0.028cm"/>
    </style:style>
    <style:style style:name="T136_32" style:family="text">
      <style:text-properties fo:letter-spacing="-0.002cm"/>
    </style:style>
    <style:style style:name="T136_33" style:family="text">
      <style:text-properties fo:letter-spacing="-0.028cm"/>
    </style:style>
    <style:style style:name="T136_34" style:family="text">
      <style:text-properties fo:letter-spacing="-0.002cm"/>
    </style:style>
    <style:style style:name="T136_35" style:family="text">
      <style:text-properties fo:letter-spacing="-0.023cm"/>
    </style:style>
    <style:style style:name="T136_36" style:family="text"/>
    <style:style style:name="T136_37" style:family="text">
      <style:text-properties fo:letter-spacing="-0.025cm"/>
    </style:style>
    <style:style style:name="T136_38" style:family="text"/>
    <style:style style:name="T136_39" style:family="text">
      <style:text-properties fo:letter-spacing="-0.025cm"/>
    </style:style>
    <style:style style:name="T136_40" style:family="text"/>
    <style:style style:name="T136_41" style:family="text">
      <style:text-properties fo:letter-spacing="-0.023cm"/>
    </style:style>
    <style:style style:name="T136_42" style:family="text"/>
    <style:style style:name="T136_43" style:family="text">
      <style:text-properties fo:letter-spacing="-0.025cm"/>
    </style:style>
    <style:style style:name="T136_44" style:family="text"/>
    <style:style style:name="T136_45" style:family="text">
      <style:text-properties fo:letter-spacing="-0.023cm"/>
    </style:style>
    <style:style style:name="T136_46" style:family="text"/>
    <style:style style:name="T136_47" style:family="text">
      <style:text-properties fo:letter-spacing="-0.028cm"/>
    </style:style>
    <style:style style:name="T136_48" style:family="text"/>
    <style:style style:name="T136_49" style:family="text">
      <style:text-properties fo:letter-spacing="-0.104cm"/>
    </style:style>
    <style:style style:name="T136_50" style:family="text"/>
    <style:style style:name="T136_51" style:family="text">
      <style:text-properties fo:letter-spacing="0.002cm"/>
    </style:style>
    <style:style style:name="T136_52" style:family="text"/>
    <style:style style:name="T136_53" style:family="text">
      <style:text-properties fo:letter-spacing="0.002cm"/>
    </style:style>
    <style:style style:name="T136_54" style:family="text"/>
    <style:style style:name="T136_55" style:family="text">
      <style:text-properties fo:letter-spacing="0.002cm"/>
    </style:style>
    <style:style style:name="T136_56" style:family="text"/>
    <style:style style:name="T136_57" style:family="text">
      <style:text-properties fo:letter-spacing="0.002cm"/>
    </style:style>
    <style:style style:name="T136_58" style:family="text"/>
    <style:style style:name="T136_59" style:family="text">
      <style:text-properties fo:letter-spacing="0.002cm"/>
    </style:style>
    <style:style style:name="T136_60" style:family="text"/>
    <style:style style:name="T136_61" style:family="text">
      <style:text-properties fo:letter-spacing="0.002cm"/>
    </style:style>
    <style:style style:name="T136_62" style:family="text"/>
    <style:style style:name="T136_63" style:family="text">
      <style:text-properties fo:letter-spacing="0.002cm"/>
    </style:style>
    <style:style style:name="T136_64" style:family="text"/>
    <style:style style:name="T136_65" style:family="text">
      <style:text-properties fo:letter-spacing="0.002cm"/>
    </style:style>
    <style:style style:name="T136_66" style:family="text"/>
    <style:style style:name="T136_67" style:family="text">
      <style:text-properties fo:font-style="italic" style:font-style-asian="italic"/>
    </style:style>
    <style:style style:name="T136_68" style:family="text"/>
    <style:style style:name="T136_69" style:family="text">
      <style:text-properties fo:letter-spacing="0.002cm"/>
    </style:style>
    <style:style style:name="T136_70" style:family="text"/>
    <style:style style:name="T136_71" style:family="text">
      <style:text-properties fo:font-style="italic" style:font-style-asian="italic"/>
    </style:style>
    <style:style style:name="T136_72" style:family="text"/>
    <style:style style:name="T136_73" style:family="text">
      <style:text-properties fo:letter-spacing="-0.104cm"/>
    </style:style>
    <style:style style:name="T136_74" style:family="text"/>
    <style:style style:name="T136_75" style:family="text">
      <style:text-properties fo:letter-spacing="-0.002cm"/>
    </style:style>
    <style:style style:name="T136_76" style:family="text"/>
    <style:style style:name="T136_77" style:family="text">
      <style:text-properties fo:letter-spacing="-0.004cm"/>
    </style:style>
    <style:style style:name="T136_78" style:family="text"/>
    <style:style style:name="T136_79" style:family="text">
      <style:text-properties fo:letter-spacing="-0.004cm"/>
    </style:style>
    <style:style style:name="T136_80" style:family="text"/>
    <style:style style:name="T136_81" style:family="text">
      <style:text-properties fo:letter-spacing="0.002cm"/>
    </style:style>
    <style:style style:name="T136_82" style:family="text"/>
    <style:style style:name="P137" style:family="paragraph" style:parent-style-name="Body_20_Text"/>
    <style:style style:name="P138" style:family="paragraph" style:parent-style-name="List_20_Paragraph">
      <style:paragraph-properties fo:text-align="justify" fo:text-indent="-1.272cm" fo:margin-right="0cm">
        <style:tab-stops>
          <style:tab-stop style:type="left" style:leader-style="none" style:position="0.002cm"/>
        </style:tab-stops>
      </style:paragraph-properties>
      <style:text-properties fo:font-weight="bold" style:font-weight-asian="bold"/>
    </style:style>
    <style:style style:name="T138_1" style:family="text">
      <style:text-properties fo:font-weight="bold" style:font-weight-asian="bold"/>
    </style:style>
    <style:style style:name="T138_2" style:family="text">
      <style:text-properties fo:letter-spacing="-0.005cm" fo:font-weight="bold" style:font-weight-asian="bold"/>
    </style:style>
    <style:style style:name="T138_3" style:family="text">
      <style:text-properties fo:font-weight="bold" style:font-weight-asian="bold"/>
    </style:style>
    <style:style style:name="P139" style:family="paragraph" style:parent-style-name="Normal">
      <style:paragraph-properties fo:text-align="justify" fo:margin-top="0.004cm" fo:margin-left="1.87cm" fo:margin-right="1.826cm"/>
    </style:style>
    <style:style style:name="T139_1" style:family="text"/>
    <style:style style:name="T139_2" style:family="text">
      <style:text-properties fo:letter-spacing="0.002cm"/>
    </style:style>
    <style:style style:name="T139_3" style:family="text"/>
    <style:style style:name="T139_4" style:family="text">
      <style:text-properties fo:letter-spacing="-0.019cm"/>
    </style:style>
    <style:style style:name="T139_5" style:family="text"/>
    <style:style style:name="T139_6" style:family="text">
      <style:text-properties fo:letter-spacing="-0.021cm"/>
    </style:style>
    <style:style style:name="T139_7" style:family="text"/>
    <style:style style:name="T139_8" style:family="text">
      <style:text-properties fo:letter-spacing="-0.021cm"/>
    </style:style>
    <style:style style:name="T139_9" style:family="text"/>
    <style:style style:name="T139_10" style:family="text">
      <style:text-properties fo:letter-spacing="-0.019cm"/>
    </style:style>
    <style:style style:name="T139_11" style:family="text"/>
    <style:style style:name="T139_12" style:family="text">
      <style:text-properties fo:letter-spacing="-0.023cm"/>
    </style:style>
    <style:style style:name="T139_13" style:family="text"/>
    <style:style style:name="T139_14" style:family="text">
      <style:text-properties fo:letter-spacing="-0.021cm"/>
    </style:style>
    <style:style style:name="T139_15" style:family="text"/>
    <style:style style:name="T139_16" style:family="text">
      <style:text-properties fo:letter-spacing="-0.019cm"/>
    </style:style>
    <style:style style:name="T139_17" style:family="text"/>
    <style:style style:name="T139_18" style:family="text">
      <style:text-properties fo:letter-spacing="-0.018cm"/>
    </style:style>
    <style:style style:name="T139_19" style:family="text"/>
    <style:style style:name="T139_20" style:family="text">
      <style:text-properties fo:letter-spacing="-0.019cm"/>
    </style:style>
    <style:style style:name="T139_21" style:family="text"/>
    <style:style style:name="T139_22" style:family="text">
      <style:text-properties fo:letter-spacing="-0.021cm"/>
    </style:style>
    <style:style style:name="T139_23" style:family="text"/>
    <style:style style:name="T139_24" style:family="text">
      <style:text-properties fo:letter-spacing="-0.019cm"/>
    </style:style>
    <style:style style:name="T139_25" style:family="text"/>
    <style:style style:name="T139_26" style:family="text">
      <style:text-properties fo:letter-spacing="-0.023cm"/>
    </style:style>
    <style:style style:name="T139_27" style:family="text"/>
    <style:style style:name="T139_28" style:family="text">
      <style:text-properties fo:letter-spacing="-0.023cm"/>
    </style:style>
    <style:style style:name="T139_29" style:family="text"/>
    <style:style style:name="T139_30" style:family="text">
      <style:text-properties fo:letter-spacing="-0.019cm"/>
    </style:style>
    <style:style style:name="T139_31" style:family="text"/>
    <style:style style:name="T139_32" style:family="text">
      <style:text-properties fo:letter-spacing="-0.102cm"/>
    </style:style>
    <style:style style:name="T139_33" style:family="text"/>
    <style:style style:name="T139_34" style:family="text">
      <style:text-properties fo:letter-spacing="0.002cm"/>
    </style:style>
    <style:style style:name="T139_35" style:family="text"/>
    <style:style style:name="T139_36" style:family="text">
      <style:text-properties fo:font-weight="bold" style:font-weight-asian="bold"/>
    </style:style>
    <style:style style:name="T139_37" style:family="text">
      <style:text-properties fo:letter-spacing="0.002cm" fo:font-weight="bold" style:font-weight-asian="bold"/>
    </style:style>
    <style:style style:name="T139_38" style:family="text">
      <style:text-properties fo:font-weight="bold" style:font-weight-asian="bold"/>
    </style:style>
    <style:style style:name="T139_39" style:family="text">
      <style:text-properties fo:letter-spacing="0.002cm" fo:font-weight="bold" style:font-weight-asian="bold"/>
    </style:style>
    <style:style style:name="T139_40" style:family="text">
      <style:text-properties fo:font-weight="bold" style:font-weight-asian="bold"/>
    </style:style>
    <style:style style:name="T139_41" style:family="text">
      <style:text-properties fo:letter-spacing="0.002cm" fo:font-weight="bold" style:font-weight-asian="bold"/>
    </style:style>
    <style:style style:name="T139_42" style:family="text">
      <style:text-properties fo:font-weight="bold" style:font-weight-asian="bold"/>
    </style:style>
    <style:style style:name="T139_43" style:family="text">
      <style:text-properties fo:letter-spacing="0.002cm" fo:font-weight="bold" style:font-weight-asian="bold"/>
    </style:style>
    <style:style style:name="T139_44" style:family="text">
      <style:text-properties fo:font-weight="bold" style:font-weight-asian="bold"/>
    </style:style>
    <style:style style:name="T139_45" style:family="text">
      <style:text-properties fo:letter-spacing="0.002cm" fo:font-weight="bold" style:font-weight-asian="bold"/>
    </style:style>
    <style:style style:name="T139_46" style:family="text">
      <style:text-properties fo:font-weight="bold" style:font-weight-asian="bold"/>
    </style:style>
    <style:style style:name="T139_47" style:family="text">
      <style:text-properties fo:letter-spacing="0.002cm" fo:font-weight="bold" style:font-weight-asian="bold"/>
    </style:style>
    <style:style style:name="T139_48" style:family="text">
      <style:text-properties fo:font-weight="bold" style:font-weight-asian="bold"/>
    </style:style>
    <style:style style:name="T139_49" style:family="text">
      <style:text-properties fo:letter-spacing="0.002cm" fo:font-weight="bold" style:font-weight-asian="bold"/>
    </style:style>
    <style:style style:name="T139_50" style:family="text">
      <style:text-properties fo:font-weight="bold" style:font-weight-asian="bold"/>
    </style:style>
    <style:style style:name="T139_51" style:family="text">
      <style:text-properties fo:letter-spacing="0.002cm" fo:font-weight="bold" style:font-weight-asian="bold"/>
    </style:style>
    <style:style style:name="T139_52" style:family="text">
      <style:text-properties fo:font-weight="bold" style:font-weight-asian="bold"/>
    </style:style>
    <style:style style:name="T139_53" style:family="text">
      <style:text-properties fo:letter-spacing="0.002cm" fo:font-weight="bold" style:font-weight-asian="bold"/>
    </style:style>
    <style:style style:name="T139_54" style:family="text">
      <style:text-properties fo:font-weight="bold" style:font-weight-asian="bold"/>
    </style:style>
    <style:style style:name="T139_55" style:family="text">
      <style:text-properties fo:letter-spacing="0.002cm" fo:font-weight="bold" style:font-weight-asian="bold"/>
    </style:style>
    <style:style style:name="T139_56" style:family="text">
      <style:text-properties fo:font-weight="bold" style:font-weight-asian="bold"/>
    </style:style>
    <style:style style:name="T139_57" style:family="text">
      <style:text-properties fo:letter-spacing="0.002cm" fo:font-weight="bold" style:font-weight-asian="bold"/>
    </style:style>
    <style:style style:name="T139_58" style:family="text">
      <style:text-properties fo:font-weight="bold" style:font-weight-asian="bold"/>
    </style:style>
    <style:style style:name="T139_59" style:family="text">
      <style:text-properties fo:letter-spacing="0.002cm" fo:font-weight="bold" style:font-weight-asian="bold"/>
    </style:style>
    <style:style style:name="T139_60" style:family="text">
      <style:text-properties fo:font-weight="bold" style:font-weight-asian="bold"/>
    </style:style>
    <style:style style:name="T139_61" style:family="text">
      <style:text-properties fo:letter-spacing="0.002cm" fo:font-weight="bold" style:font-weight-asian="bold"/>
    </style:style>
    <style:style style:name="T139_62" style:family="text">
      <style:text-properties fo:font-weight="bold" style:font-weight-asian="bold"/>
    </style:style>
    <style:style style:name="T139_63" style:family="text">
      <style:text-properties fo:letter-spacing="0.002cm" fo:font-weight="bold" style:font-weight-asian="bold"/>
    </style:style>
    <style:style style:name="T139_64" style:family="text">
      <style:text-properties fo:font-weight="bold" style:font-weight-asian="bold"/>
    </style:style>
    <style:style style:name="T139_65" style:family="text"/>
    <style:style style:name="T139_66" style:family="text">
      <style:text-properties fo:letter-spacing="0.002cm"/>
    </style:style>
    <style:style style:name="T139_67" style:family="text"/>
    <style:style style:name="T139_68" style:family="text">
      <style:text-properties fo:letter-spacing="0.002cm"/>
    </style:style>
    <style:style style:name="T139_69" style:family="text"/>
    <style:style style:name="T139_70" style:family="text">
      <style:text-properties fo:letter-spacing="0.002cm"/>
    </style:style>
    <style:style style:name="T139_71" style:family="text"/>
    <style:style style:name="P140" style:family="paragraph" style:parent-style-name="List_20_Paragraph">
      <style:paragraph-properties fo:text-align="justify" fo:text-indent="0cm" fo:line-height="101%" fo:margin-right="1.829cm">
        <style:tab-stops>
          <style:tab-stop style:type="left" style:leader-style="none" style:position="0.637cm"/>
        </style:tab-stops>
      </style:paragraph-properties>
    </style:style>
    <style:style style:name="T140_1" style:family="text">
      <style:text-properties fo:font-weight="bold" style:font-weight-asian="bold"/>
    </style:style>
    <style:style style:name="T140_2" style:family="text"/>
    <style:style style:name="T140_3" style:family="text">
      <style:text-properties fo:letter-spacing="0.002cm"/>
    </style:style>
    <style:style style:name="T140_4" style:family="text"/>
    <style:style style:name="T140_5" style:family="text">
      <style:text-properties fo:letter-spacing="0.002cm"/>
    </style:style>
    <style:style style:name="T140_6" style:family="text"/>
    <style:style style:name="T140_7" style:family="text">
      <style:text-properties fo:letter-spacing="0.064cm"/>
    </style:style>
    <style:style style:name="T140_8" style:family="text"/>
    <style:style style:name="T140_9" style:family="text">
      <style:text-properties fo:letter-spacing="0.064cm"/>
    </style:style>
    <style:style style:name="T140_10" style:family="text"/>
    <style:style style:name="T140_11" style:family="text">
      <style:text-properties fo:letter-spacing="0.065cm"/>
    </style:style>
    <style:style style:name="T140_12" style:family="text"/>
    <style:style style:name="T140_13" style:family="text">
      <style:text-properties fo:letter-spacing="0.067cm"/>
    </style:style>
    <style:style style:name="T140_14" style:family="text"/>
    <style:style style:name="T140_15" style:family="text">
      <style:text-properties fo:letter-spacing="0.064cm"/>
    </style:style>
    <style:style style:name="T140_16" style:family="text"/>
    <style:style style:name="T140_17" style:family="text">
      <style:text-properties fo:letter-spacing="0.067cm"/>
    </style:style>
    <style:style style:name="T140_18" style:family="text"/>
    <style:style style:name="T140_19" style:family="text">
      <style:text-properties fo:letter-spacing="0.064cm"/>
    </style:style>
    <style:style style:name="T140_20" style:family="text"/>
    <style:style style:name="T140_21" style:family="text">
      <style:text-properties fo:letter-spacing="0.067cm"/>
    </style:style>
    <style:style style:name="T140_22" style:family="text"/>
    <style:style style:name="T140_23" style:family="text">
      <style:text-properties fo:letter-spacing="0.065cm"/>
    </style:style>
    <style:style style:name="T140_24" style:family="text"/>
    <style:style style:name="T140_25" style:family="text">
      <style:text-properties fo:letter-spacing="0.064cm"/>
    </style:style>
    <style:style style:name="T140_26" style:family="text"/>
    <style:style style:name="S6" style:family="section" style:master-page-name="MasterPage5">
      <style:section-properties text:dont-balance-text-columns="false">
        <style:columns fo:column-count="0" fo:column-gap="1.27cm"/>
      </style:section-properties>
    </style:style>
    <style:style style:name="P141" style:family="paragraph" style:parent-style-name="Body_20_Text" style:master-page-name="MasterPage5">
      <style:text-properties fo:font-size="10pt" style:font-size-asian="10pt"/>
    </style:style>
    <style:style style:name="P142" style:family="paragraph" style:parent-style-name="Body_20_Text">
      <style:text-properties fo:font-size="10pt" style:font-size-asian="10pt"/>
    </style:style>
    <style:style style:name="P143" style:family="paragraph" style:parent-style-name="Body_20_Text">
      <style:text-properties fo:font-size="10pt" style:font-size-asian="10pt"/>
    </style:style>
    <style:style style:name="P144" style:family="paragraph" style:parent-style-name="Body_20_Text">
      <style:paragraph-properties fo:margin-top="0.012cm"/>
      <style:text-properties fo:font-size="11.5pt" style:font-size-asian="11.5pt"/>
    </style:style>
    <style:style style:name="P145" style:family="paragraph" style:parent-style-name="Body_20_Text">
      <style:paragraph-properties fo:text-align="justify" fo:margin-top="0.166cm" fo:margin-left="3.775cm" fo:margin-right="1.827cm"/>
    </style:style>
    <style:style style:name="T145_1" style:family="text"/>
    <style:style style:name="T145_2" style:family="text">
      <style:text-properties fo:letter-spacing="0.002cm"/>
    </style:style>
    <style:style style:name="T145_3" style:family="text"/>
    <style:style style:name="T145_4" style:family="text">
      <style:text-properties fo:letter-spacing="-0.002cm"/>
    </style:style>
    <style:style style:name="T145_5" style:family="text"/>
    <style:style style:name="P146" style:family="paragraph" style:parent-style-name="List_20_Paragraph">
      <style:paragraph-properties fo:text-align="justify" fo:text-indent="0cm">
        <style:tab-stops>
          <style:tab-stop style:type="left" style:leader-style="none" style:position="0.637cm"/>
        </style:tab-stops>
      </style:paragraph-properties>
    </style:style>
    <style:style style:name="T146_1" style:family="text">
      <style:text-properties fo:font-weight="bold" style:font-weight-asian="bold"/>
    </style:style>
    <style:style style:name="T146_2" style:family="text"/>
    <style:style style:name="T146_3" style:family="text">
      <style:text-properties fo:letter-spacing="-0.106cm"/>
    </style:style>
    <style:style style:name="T146_4" style:family="text"/>
    <style:style style:name="T146_5" style:family="text">
      <style:text-properties fo:letter-spacing="0.002cm"/>
    </style:style>
    <style:style style:name="T146_6" style:family="text"/>
    <style:style style:name="T146_7" style:family="text">
      <style:text-properties fo:letter-spacing="-0.002cm"/>
    </style:style>
    <style:style style:name="T146_8" style:family="text"/>
    <style:style style:name="T146_9" style:family="text">
      <style:text-properties fo:letter-spacing="0.004cm"/>
    </style:style>
    <style:style style:name="T146_10" style:family="text"/>
    <style:style style:name="T146_11" style:family="text">
      <style:text-properties fo:letter-spacing="-0.002cm"/>
    </style:style>
    <style:style style:name="T146_12" style:family="text"/>
    <style:style style:name="P147" style:family="paragraph" style:parent-style-name="List_20_Paragraph">
      <style:paragraph-properties fo:text-align="justify" fo:text-indent="0cm" fo:margin-right="1.833cm">
        <style:tab-stops>
          <style:tab-stop style:type="left" style:leader-style="none" style:position="0.637cm"/>
        </style:tab-stops>
      </style:paragraph-properties>
    </style:style>
    <style:style style:name="T147_1" style:family="text">
      <style:text-properties fo:font-weight="bold" style:font-weight-asian="bold"/>
    </style:style>
    <style:style style:name="T147_2" style:family="text"/>
    <style:style style:name="T147_3" style:family="text">
      <style:text-properties fo:letter-spacing="0.002cm"/>
    </style:style>
    <style:style style:name="T147_4" style:family="text"/>
    <style:style style:name="T147_5" style:family="text">
      <style:text-properties fo:letter-spacing="-0.104cm"/>
    </style:style>
    <style:style style:name="T147_6" style:family="text"/>
    <style:style style:name="T147_7" style:family="text">
      <style:text-properties fo:letter-spacing="0.004cm"/>
    </style:style>
    <style:style style:name="T147_8" style:family="text"/>
    <style:style style:name="T147_9" style:family="text">
      <style:text-properties fo:letter-spacing="-0.002cm"/>
    </style:style>
    <style:style style:name="T147_10" style:family="text"/>
    <style:style style:name="T147_11" style:family="text">
      <style:text-properties fo:letter-spacing="0.002cm"/>
    </style:style>
    <style:style style:name="T147_12" style:family="text"/>
    <style:style style:name="T147_13" style:family="text">
      <style:text-properties fo:letter-spacing="-0.004cm"/>
    </style:style>
    <style:style style:name="T147_14" style:family="text"/>
    <style:style style:name="T147_15" style:family="text">
      <style:text-properties fo:letter-spacing="-0.004cm"/>
    </style:style>
    <style:style style:name="T147_16" style:family="text"/>
    <style:style style:name="P148" style:family="paragraph" style:parent-style-name="List_20_Paragraph">
      <style:paragraph-properties fo:text-align="justify" fo:text-indent="0cm" fo:line-height="101%" fo:margin-right="1.822cm">
        <style:tab-stops>
          <style:tab-stop style:type="left" style:leader-style="none" style:position="0.637cm"/>
        </style:tab-stops>
      </style:paragraph-properties>
    </style:style>
    <style:style style:name="T148_1" style:family="text">
      <style:text-properties fo:font-weight="bold" style:font-weight-asian="bold"/>
    </style:style>
    <style:style style:name="T148_2" style:family="text"/>
    <style:style style:name="T148_3" style:family="text">
      <style:text-properties fo:letter-spacing="0.002cm"/>
    </style:style>
    <style:style style:name="T148_4" style:family="text"/>
    <style:style style:name="T148_5" style:family="text">
      <style:text-properties fo:letter-spacing="-0.009cm"/>
    </style:style>
    <style:style style:name="T148_6" style:family="text"/>
    <style:style style:name="T148_7" style:family="text">
      <style:text-properties fo:letter-spacing="-0.011cm"/>
    </style:style>
    <style:style style:name="T148_8" style:family="text"/>
    <style:style style:name="T148_9" style:family="text">
      <style:text-properties fo:letter-spacing="-0.011cm"/>
    </style:style>
    <style:style style:name="T148_10" style:family="text"/>
    <style:style style:name="T148_11" style:family="text">
      <style:text-properties fo:letter-spacing="-0.004cm"/>
    </style:style>
    <style:style style:name="T148_12" style:family="text"/>
    <style:style style:name="T148_13" style:family="text">
      <style:text-properties fo:letter-spacing="-0.002cm"/>
    </style:style>
    <style:style style:name="T148_14" style:family="text"/>
    <style:style style:name="T148_15" style:family="text">
      <style:text-properties fo:letter-spacing="-0.014cm"/>
    </style:style>
    <style:style style:name="T148_16" style:family="text"/>
    <style:style style:name="T148_17" style:family="text">
      <style:text-properties fo:letter-spacing="-0.007cm"/>
    </style:style>
    <style:style style:name="T148_18" style:family="text"/>
    <style:style style:name="T148_19" style:family="text">
      <style:text-properties fo:letter-spacing="-0.007cm"/>
    </style:style>
    <style:style style:name="T148_20" style:family="text"/>
    <style:style style:name="T148_21" style:family="text">
      <style:text-properties fo:letter-spacing="-0.005cm"/>
    </style:style>
    <style:style style:name="T148_22" style:family="text"/>
    <style:style style:name="T148_23" style:family="text">
      <style:text-properties fo:letter-spacing="-0.011cm"/>
    </style:style>
    <style:style style:name="T148_24" style:family="text"/>
    <style:style style:name="T148_25" style:family="text">
      <style:text-properties fo:letter-spacing="-0.005cm"/>
    </style:style>
    <style:style style:name="T148_26" style:family="text"/>
    <style:style style:name="T148_27" style:family="text">
      <style:text-properties fo:letter-spacing="-0.009cm"/>
    </style:style>
    <style:style style:name="T148_28" style:family="text"/>
    <style:style style:name="T148_29" style:family="text">
      <style:text-properties fo:letter-spacing="-0.007cm"/>
    </style:style>
    <style:style style:name="T148_30" style:family="text"/>
    <style:style style:name="T148_31" style:family="text">
      <style:text-properties fo:letter-spacing="-0.102cm"/>
    </style:style>
    <style:style style:name="T148_32" style:family="text"/>
    <style:style style:name="T148_33" style:family="text">
      <style:text-properties fo:letter-spacing="-0.004cm"/>
    </style:style>
    <style:style style:name="T148_34" style:family="text"/>
    <style:style style:name="T148_35" style:family="text">
      <style:text-properties fo:letter-spacing="-0.004cm"/>
    </style:style>
    <style:style style:name="T148_36" style:family="text"/>
    <style:style style:name="T148_37" style:family="text">
      <style:text-properties fo:letter-spacing="-0.002cm"/>
    </style:style>
    <style:style style:name="T148_38" style:family="text"/>
    <style:style style:name="T148_39" style:family="text">
      <style:text-properties fo:letter-spacing="-0.002cm"/>
    </style:style>
    <style:style style:name="T148_40" style:family="text"/>
    <style:style style:name="T148_41" style:family="text">
      <style:text-properties fo:letter-spacing="-0.004cm"/>
    </style:style>
    <style:style style:name="T148_42" style:family="text"/>
    <style:style style:name="T148_43" style:family="text">
      <style:text-properties fo:letter-spacing="-0.002cm"/>
    </style:style>
    <style:style style:name="T148_44" style:family="text"/>
    <style:style style:name="T148_45" style:family="text">
      <style:text-properties fo:letter-spacing="-0.005cm"/>
    </style:style>
    <style:style style:name="T148_46" style:family="text"/>
    <style:style style:name="P149" style:family="paragraph" style:parent-style-name="List_20_Paragraph">
      <style:paragraph-properties fo:text-align="justify" fo:text-indent="0cm" fo:line-height="102%" fo:margin-right="1.827cm">
        <style:tab-stops>
          <style:tab-stop style:type="left" style:leader-style="none" style:position="0.637cm"/>
        </style:tab-stops>
      </style:paragraph-properties>
    </style:style>
    <style:style style:name="T149_1" style:family="text">
      <style:text-properties fo:font-weight="bold" style:font-weight-asian="bold"/>
    </style:style>
    <style:style style:name="T149_2" style:family="text"/>
    <style:style style:name="T149_3" style:family="text">
      <style:text-properties fo:letter-spacing="-0.104cm"/>
    </style:style>
    <style:style style:name="T149_4" style:family="text"/>
    <style:style style:name="T149_5" style:family="text">
      <style:text-properties fo:letter-spacing="0.002cm"/>
    </style:style>
    <style:style style:name="T149_6" style:family="text"/>
    <style:style style:name="T149_7" style:family="text">
      <style:text-properties fo:letter-spacing="0.002cm"/>
    </style:style>
    <style:style style:name="T149_8" style:family="text"/>
    <style:style style:name="P150" style:family="paragraph" style:parent-style-name="List_20_Paragraph">
      <style:paragraph-properties fo:text-align="justify" fo:text-indent="0cm" fo:margin-right="1.829cm">
        <style:tab-stops>
          <style:tab-stop style:type="left" style:leader-style="none" style:position="0.637cm"/>
        </style:tab-stops>
      </style:paragraph-properties>
    </style:style>
    <style:style style:name="T150_1" style:family="text">
      <style:text-properties fo:font-weight="bold" style:font-weight-asian="bold"/>
    </style:style>
    <style:style style:name="T150_2" style:family="text">
      <style:text-properties fo:letter-spacing="0.002cm" fo:font-weight="bold" style:font-weight-asian="bold"/>
    </style:style>
    <style:style style:name="T150_3" style:family="text">
      <style:text-properties fo:font-weight="bold" style:font-weight-asian="bold"/>
    </style:style>
    <style:style style:name="T150_4" style:family="text"/>
    <style:style style:name="T150_5" style:family="text">
      <style:text-properties fo:letter-spacing="0.002cm"/>
    </style:style>
    <style:style style:name="T150_6" style:family="text"/>
    <style:style style:name="T150_7" style:family="text">
      <style:text-properties fo:letter-spacing="0.002cm"/>
    </style:style>
    <style:style style:name="T150_8" style:family="text"/>
    <style:style style:name="T150_9" style:family="text">
      <style:text-properties fo:letter-spacing="0.002cm"/>
    </style:style>
    <style:style style:name="T150_10" style:family="text"/>
    <style:style style:name="T150_11" style:family="text">
      <style:text-properties fo:letter-spacing="0.002cm"/>
    </style:style>
    <style:style style:name="T150_12" style:family="text"/>
    <style:style style:name="T150_13" style:family="text">
      <style:text-properties fo:letter-spacing="0.002cm"/>
    </style:style>
    <style:style style:name="T150_14" style:family="text"/>
    <style:style style:name="T150_15" style:family="text">
      <style:text-properties fo:letter-spacing="0.002cm"/>
    </style:style>
    <style:style style:name="T150_16" style:family="text"/>
    <style:style style:name="T150_17" style:family="text">
      <style:text-properties fo:letter-spacing="0.002cm"/>
    </style:style>
    <style:style style:name="T150_18" style:family="text"/>
    <style:style style:name="T150_19" style:family="text">
      <style:text-properties fo:letter-spacing="-0.104cm"/>
    </style:style>
    <style:style style:name="T150_20" style:family="text"/>
    <style:style style:name="T150_21" style:family="text">
      <style:text-properties fo:letter-spacing="0.002cm"/>
    </style:style>
    <style:style style:name="T150_22" style:family="text"/>
    <style:style style:name="T150_23" style:family="text">
      <style:text-properties fo:letter-spacing="0.002cm"/>
    </style:style>
    <style:style style:name="T150_24" style:family="text"/>
    <style:style style:name="T150_25" style:family="text">
      <style:text-properties fo:letter-spacing="0.002cm"/>
    </style:style>
    <style:style style:name="T150_26" style:family="text"/>
    <style:style style:name="T150_27" style:family="text">
      <style:text-properties fo:letter-spacing="0.002cm"/>
    </style:style>
    <style:style style:name="T150_28" style:family="text"/>
    <style:style style:name="T150_29" style:family="text">
      <style:text-properties fo:letter-spacing="0.002cm"/>
    </style:style>
    <style:style style:name="T150_30" style:family="text"/>
    <style:style style:name="T150_31" style:family="text">
      <style:text-properties fo:letter-spacing="0.002cm"/>
    </style:style>
    <style:style style:name="T150_32" style:family="text"/>
    <style:style style:name="T150_33" style:family="text">
      <style:text-properties fo:letter-spacing="0.002cm"/>
    </style:style>
    <style:style style:name="T150_34" style:family="text"/>
    <style:style style:name="T150_35" style:family="text">
      <style:text-properties fo:letter-spacing="0.002cm"/>
    </style:style>
    <style:style style:name="T150_36" style:family="text"/>
    <style:style style:name="T150_37" style:family="text">
      <style:text-properties fo:letter-spacing="0.002cm"/>
    </style:style>
    <style:style style:name="T150_38" style:family="text"/>
    <style:style style:name="T150_39" style:family="text">
      <style:text-properties fo:letter-spacing="0.002cm"/>
    </style:style>
    <style:style style:name="T150_40" style:family="text"/>
    <style:style style:name="T150_41" style:family="text">
      <style:text-properties fo:letter-spacing="0.002cm"/>
    </style:style>
    <style:style style:name="T150_42" style:family="text"/>
    <style:style style:name="T150_43" style:family="text">
      <style:text-properties fo:letter-spacing="0.002cm"/>
    </style:style>
    <style:style style:name="T150_44" style:family="text"/>
    <style:style style:name="T150_45" style:family="text">
      <style:text-properties fo:letter-spacing="0.002cm"/>
    </style:style>
    <style:style style:name="T150_46" style:family="text"/>
    <style:style style:name="T150_47" style:family="text">
      <style:text-properties fo:letter-spacing="-0.104cm"/>
    </style:style>
    <style:style style:name="T150_48" style:family="text"/>
    <style:style style:name="T150_49" style:family="text">
      <style:text-properties fo:font-weight="bold" style:font-weight-asian="bold"/>
    </style:style>
    <style:style style:name="T150_50" style:family="text">
      <style:text-properties fo:letter-spacing="0.002cm" fo:font-weight="bold" style:font-weight-asian="bold"/>
    </style:style>
    <style:style style:name="T150_51" style:family="text">
      <style:text-properties fo:font-weight="bold" style:font-weight-asian="bold"/>
    </style:style>
    <style:style style:name="T150_52" style:family="text">
      <style:text-properties fo:letter-spacing="-0.005cm" fo:font-weight="bold" style:font-weight-asian="bold"/>
    </style:style>
    <style:style style:name="T150_53" style:family="text">
      <style:text-properties fo:font-weight="bold" style:font-weight-asian="bold"/>
    </style:style>
    <style:style style:name="T150_54" style:family="text">
      <style:text-properties fo:letter-spacing="-0.002cm" fo:font-weight="bold" style:font-weight-asian="bold"/>
    </style:style>
    <style:style style:name="T150_55" style:family="text">
      <style:text-properties fo:font-weight="bold" style:font-weight-asian="bold"/>
    </style:style>
    <style:style style:name="T150_56" style:family="text">
      <style:text-properties fo:letter-spacing="0.004cm" fo:font-weight="bold" style:font-weight-asian="bold"/>
    </style:style>
    <style:style style:name="T150_57" style:family="text">
      <style:text-properties fo:font-weight="bold" style:font-weight-asian="bold"/>
    </style:style>
    <style:style style:name="T150_58" style:family="text">
      <style:text-properties fo:letter-spacing="-0.002cm" fo:font-weight="bold" style:font-weight-asian="bold"/>
    </style:style>
    <style:style style:name="T150_59" style:family="text">
      <style:text-properties fo:font-weight="bold" style:font-weight-asian="bold"/>
    </style:style>
    <style:style style:name="T150_60" style:family="text">
      <style:text-properties fo:letter-spacing="-0.004cm" fo:font-weight="bold" style:font-weight-asian="bold"/>
    </style:style>
    <style:style style:name="T150_61" style:family="text">
      <style:text-properties fo:font-weight="bold" style:font-weight-asian="bold"/>
    </style:style>
    <style:style style:name="T150_62" style:family="text">
      <style:text-properties fo:letter-spacing="0.005cm" fo:font-weight="bold" style:font-weight-asian="bold"/>
    </style:style>
    <style:style style:name="T150_63" style:family="text">
      <style:text-properties fo:font-weight="bold" style:font-weight-asian="bold"/>
    </style:style>
    <style:style style:name="P151" style:family="paragraph" style:parent-style-name="Body_20_Text">
      <style:paragraph-properties fo:margin-top="0.012cm"/>
      <style:text-properties fo:font-size="10pt" style:font-size-asian="10pt" fo:font-weight="bold" style:font-weight-asian="bold"/>
    </style:style>
    <style:style style:name="P152" style:family="paragraph" style:parent-style-name="Body_20_Text">
      <style:paragraph-properties fo:text-align="center" fo:margin-left="5.454cm" fo:margin-right="5.517cm"/>
    </style:style>
    <style:style style:name="T152_1" style:family="text"/>
    <style:style style:name="T152_2" style:family="text">
      <style:text-properties fo:letter-spacing="-0.004cm"/>
    </style:style>
    <style:style style:name="T152_3" style:family="text"/>
    <style:style style:name="P153" style:family="paragraph" style:parent-style-name="Body_20_Text">
      <style:text-properties fo:font-size="3.5pt" style:font-size-asian="3.5pt"/>
    </style:style>
    <style:style style:name="FR10" style:family="graphic" style:parent-style-name="Body_20_Text">
      <style:graphic-properties draw:stroke="none" draw:fill="none" fo:border-top="none" fo:border-bottom="none" fo:border-left="none" fo:border-right="none" style:horizontal-pos="from-left" style:horizontal-rel="page" style:vertical-pos="from-top" style:vertical-rel="paragraph" style:flow-with-text="false" style:wrap="none" style:run-through="foreground" draw:auto-grow-height="false" draw:auto-grow-width="false"/>
    </style:style>
    <style:style style:name="P154" style:family="paragraph" style:parent-style-name="Body_20_Text">
      <style:text-properties fo:font-size="12pt" style:font-size-asian="12pt"/>
    </style:style>
    <style:style style:name="P155" style:family="paragraph" style:parent-style-name="Normal">
      <style:paragraph-properties fo:text-align="justify" fo:margin-top="0.344cm" fo:margin-left="1.87cm" fo:margin-right="1.824cm"/>
    </style:style>
    <style:style style:name="T155_1" style:family="text">
      <style:text-properties fo:font-weight="bold" style:font-weight-asian="bold"/>
    </style:style>
    <style:style style:name="T155_2" style:family="text">
      <style:text-properties fo:letter-spacing="0.002cm" fo:font-weight="bold" style:font-weight-asian="bold"/>
    </style:style>
    <style:style style:name="T155_3" style:family="text">
      <style:text-properties fo:font-weight="bold" style:font-weight-asian="bold"/>
    </style:style>
    <style:style style:name="T155_4" style:family="text"/>
    <style:style style:name="T155_5" style:family="text">
      <style:text-properties fo:letter-spacing="0.002cm"/>
    </style:style>
    <style:style style:name="T155_6" style:family="text"/>
    <style:style style:name="T155_7" style:family="text">
      <style:text-properties fo:letter-spacing="0.002cm"/>
    </style:style>
    <style:style style:name="T155_8" style:family="text"/>
    <style:style style:name="T155_9" style:family="text">
      <style:text-properties fo:letter-spacing="0.002cm"/>
    </style:style>
    <style:style style:name="T155_10" style:family="text"/>
    <style:style style:name="T155_11" style:family="text">
      <style:text-properties fo:letter-spacing="0.002cm"/>
    </style:style>
    <style:style style:name="T155_12" style:family="text"/>
    <style:style style:name="T155_13" style:family="text">
      <style:text-properties fo:letter-spacing="-0.004cm"/>
    </style:style>
    <style:style style:name="T155_14" style:family="text"/>
    <style:style style:name="T155_15" style:family="text">
      <style:text-properties fo:letter-spacing="-0.011cm"/>
    </style:style>
    <style:style style:name="T155_16" style:family="text"/>
    <style:style style:name="T155_17" style:family="text">
      <style:text-properties fo:letter-spacing="-0.002cm"/>
    </style:style>
    <style:style style:name="T155_18" style:family="text"/>
    <style:style style:name="T155_19" style:family="text">
      <style:text-properties fo:letter-spacing="-0.005cm"/>
    </style:style>
    <style:style style:name="T155_20" style:family="text"/>
    <style:style style:name="T155_21" style:family="text">
      <style:text-properties fo:letter-spacing="-0.004cm"/>
    </style:style>
    <style:style style:name="T155_22" style:family="text"/>
    <style:style style:name="T155_23" style:family="text">
      <style:text-properties fo:letter-spacing="-0.005cm"/>
    </style:style>
    <style:style style:name="T155_24" style:family="text"/>
    <style:style style:name="T155_25" style:family="text">
      <style:text-properties fo:letter-spacing="-0.004cm"/>
    </style:style>
    <style:style style:name="T155_26" style:family="text"/>
    <style:style style:name="T155_27" style:family="text">
      <style:text-properties fo:letter-spacing="-0.005cm"/>
    </style:style>
    <style:style style:name="T155_28" style:family="text"/>
    <style:style style:name="T155_29" style:family="text">
      <style:text-properties fo:letter-spacing="-0.002cm"/>
    </style:style>
    <style:style style:name="T155_30" style:family="text"/>
    <style:style style:name="T155_31" style:family="text">
      <style:text-properties fo:letter-spacing="-0.002cm"/>
    </style:style>
    <style:style style:name="T155_32" style:family="text"/>
    <style:style style:name="T155_33" style:family="text">
      <style:text-properties fo:letter-spacing="-0.004cm"/>
    </style:style>
    <style:style style:name="T155_34" style:family="text"/>
    <style:style style:name="P156" style:family="paragraph" style:parent-style-name="Body_20_Text">
      <style:paragraph-properties fo:text-align="justify" fo:margin-top="0.004cm" fo:margin-left="1.87cm" fo:margin-right="1.827cm"/>
    </style:style>
    <style:style style:name="T156_1" style:family="text"/>
    <style:style style:name="T156_2" style:family="text">
      <style:text-properties fo:font-style="italic" style:font-style-asian="italic"/>
    </style:style>
    <style:style style:name="T156_3" style:family="text"/>
    <style:style style:name="T156_4" style:family="text">
      <style:text-properties fo:letter-spacing="0.002cm"/>
    </style:style>
    <style:style style:name="T156_5" style:family="text">
      <style:text-properties fo:letter-spacing="-0.002cm"/>
    </style:style>
    <style:style style:name="T156_6" style:family="text">
      <style:text-properties fo:letter-spacing="-0.025cm"/>
    </style:style>
    <style:style style:name="T156_7" style:family="text">
      <style:text-properties fo:letter-spacing="-0.002cm"/>
    </style:style>
    <style:style style:name="T156_8" style:family="text">
      <style:text-properties fo:letter-spacing="-0.025cm"/>
    </style:style>
    <style:style style:name="T156_9" style:family="text">
      <style:text-properties fo:letter-spacing="-0.002cm"/>
    </style:style>
    <style:style style:name="T156_10" style:family="text">
      <style:text-properties fo:letter-spacing="-0.028cm"/>
    </style:style>
    <style:style style:name="T156_11" style:family="text">
      <style:text-properties fo:letter-spacing="-0.002cm"/>
    </style:style>
    <style:style style:name="T156_12" style:family="text">
      <style:text-properties fo:letter-spacing="-0.026cm"/>
    </style:style>
    <style:style style:name="T156_13" style:family="text">
      <style:text-properties fo:letter-spacing="-0.002cm"/>
    </style:style>
    <style:style style:name="T156_14" style:family="text">
      <style:text-properties fo:letter-spacing="-0.025cm"/>
    </style:style>
    <style:style style:name="T156_15" style:family="text"/>
    <style:style style:name="T156_16" style:family="text">
      <style:text-properties fo:letter-spacing="-0.025cm"/>
    </style:style>
    <style:style style:name="T156_17" style:family="text"/>
    <style:style style:name="T156_18" style:family="text">
      <style:text-properties fo:letter-spacing="-0.023cm"/>
    </style:style>
    <style:style style:name="T156_19" style:family="text"/>
    <style:style style:name="T156_20" style:family="text">
      <style:text-properties fo:letter-spacing="-0.023cm"/>
    </style:style>
    <style:style style:name="T156_21" style:family="text"/>
    <style:style style:name="T156_22" style:family="text">
      <style:text-properties fo:letter-spacing="-0.023cm"/>
    </style:style>
    <style:style style:name="T156_23" style:family="text"/>
    <style:style style:name="T156_24" style:family="text">
      <style:text-properties fo:letter-spacing="-0.028cm"/>
    </style:style>
    <style:style style:name="T156_25" style:family="text"/>
    <style:style style:name="T156_26" style:family="text">
      <style:text-properties fo:letter-spacing="-0.021cm"/>
    </style:style>
    <style:style style:name="T156_27" style:family="text"/>
    <style:style style:name="T156_28" style:family="text">
      <style:text-properties fo:letter-spacing="-0.025cm"/>
    </style:style>
    <style:style style:name="T156_29" style:family="text"/>
    <style:style style:name="T156_30" style:family="text">
      <style:text-properties fo:letter-spacing="-0.03cm"/>
    </style:style>
    <style:style style:name="T156_31" style:family="text"/>
    <style:style style:name="T156_32" style:family="text">
      <style:text-properties fo:letter-spacing="-0.104cm"/>
    </style:style>
    <style:style style:name="T156_33" style:family="text"/>
    <style:style style:name="T156_34" style:family="text">
      <style:text-properties fo:letter-spacing="0.025cm"/>
    </style:style>
    <style:style style:name="T156_35" style:family="text"/>
    <style:style style:name="T156_36" style:family="text">
      <style:text-properties fo:letter-spacing="0.025cm"/>
    </style:style>
    <style:style style:name="T156_37" style:family="text"/>
    <style:style style:name="T156_38" style:family="text">
      <style:text-properties fo:letter-spacing="0.025cm"/>
    </style:style>
    <style:style style:name="T156_39" style:family="text"/>
    <style:style style:name="T156_40" style:family="text">
      <style:text-properties fo:letter-spacing="0.026cm"/>
    </style:style>
    <style:style style:name="T156_41" style:family="text"/>
    <style:style style:name="T156_42" style:family="text">
      <style:text-properties fo:letter-spacing="0.026cm"/>
    </style:style>
    <style:style style:name="T156_43" style:family="text"/>
    <style:style style:name="T156_44" style:family="text">
      <style:text-properties fo:letter-spacing="0.021cm"/>
    </style:style>
    <style:style style:name="T156_45" style:family="text"/>
    <style:style style:name="T156_46" style:family="text">
      <style:text-properties fo:letter-spacing="0.021cm"/>
    </style:style>
    <style:style style:name="T156_47" style:family="text"/>
    <style:style style:name="T156_48" style:family="text">
      <style:text-properties fo:letter-spacing="0.028cm"/>
    </style:style>
    <style:style style:name="T156_49" style:family="text"/>
    <style:style style:name="T156_50" style:family="text">
      <style:text-properties fo:letter-spacing="0.018cm"/>
    </style:style>
    <style:style style:name="T156_51" style:family="text"/>
    <style:style style:name="T156_52" style:family="text">
      <style:text-properties fo:letter-spacing="0.025cm"/>
    </style:style>
    <style:style style:name="T156_53" style:family="text"/>
    <style:style style:name="T156_54" style:family="text">
      <style:text-properties fo:letter-spacing="0.025cm"/>
    </style:style>
    <style:style style:name="T156_55" style:family="text"/>
    <style:style style:name="T156_56" style:family="text">
      <style:text-properties fo:letter-spacing="0.026cm"/>
    </style:style>
    <style:style style:name="T156_57" style:family="text"/>
    <style:style style:name="T156_58" style:family="text">
      <style:text-properties fo:letter-spacing="0.019cm"/>
    </style:style>
    <style:style style:name="T156_59" style:family="text"/>
    <style:style style:name="S7" style:family="section" style:master-page-name="MasterPage6">
      <style:section-properties text:dont-balance-text-columns="false">
        <style:columns fo:column-count="0" fo:column-gap="1.27cm"/>
      </style:section-properties>
    </style:style>
    <style:style style:name="P157" style:family="paragraph" style:parent-style-name="Body_20_Text" style:master-page-name="MasterPage6">
      <style:text-properties fo:font-size="10pt" style:font-size-asian="10pt"/>
    </style:style>
    <style:style style:name="P158" style:family="paragraph" style:parent-style-name="Body_20_Text">
      <style:text-properties fo:font-size="10pt" style:font-size-asian="10pt"/>
    </style:style>
    <style:style style:name="P159" style:family="paragraph" style:parent-style-name="Body_20_Text">
      <style:text-properties fo:font-size="10pt" style:font-size-asian="10pt"/>
    </style:style>
    <style:style style:name="P160" style:family="paragraph" style:parent-style-name="Body_20_Text">
      <style:paragraph-properties fo:margin-top="0.012cm"/>
      <style:text-properties fo:font-size="11.5pt" style:font-size-asian="11.5pt"/>
    </style:style>
    <style:style style:name="P161" style:family="paragraph" style:parent-style-name="Body_20_Text">
      <style:paragraph-properties fo:text-align="justify" fo:margin-top="0.166cm" fo:margin-left="1.87cm" fo:margin-right="1.827cm"/>
    </style:style>
    <style:style style:name="T161_1" style:family="text"/>
    <style:style style:name="T161_2" style:family="text">
      <style:text-properties fo:letter-spacing="0.002cm"/>
    </style:style>
    <style:style style:name="T161_3" style:family="text"/>
    <style:style style:name="T161_4" style:family="text">
      <style:text-properties fo:letter-spacing="0.002cm"/>
    </style:style>
    <style:style style:name="T161_5" style:family="text"/>
    <style:style style:name="T161_6" style:family="text">
      <style:text-properties fo:letter-spacing="0.002cm"/>
    </style:style>
    <style:style style:name="T161_7" style:family="text"/>
    <style:style style:name="T161_8" style:family="text">
      <style:text-properties fo:letter-spacing="0.002cm"/>
    </style:style>
    <style:style style:name="T161_9" style:family="text"/>
    <style:style style:name="T161_10" style:family="text">
      <style:text-properties fo:letter-spacing="0.002cm"/>
    </style:style>
    <style:style style:name="T161_11" style:family="text"/>
    <style:style style:name="T161_12" style:family="text">
      <style:text-properties fo:letter-spacing="0.002cm"/>
    </style:style>
    <style:style style:name="T161_13" style:family="text"/>
    <style:style style:name="T161_14" style:family="text">
      <style:text-properties fo:letter-spacing="0.002cm"/>
    </style:style>
    <style:style style:name="T161_15" style:family="text"/>
    <style:style style:name="T161_16" style:family="text">
      <style:text-properties fo:letter-spacing="0.002cm"/>
    </style:style>
    <style:style style:name="T161_17" style:family="text"/>
    <style:style style:name="T161_18" style:family="text">
      <style:text-properties fo:letter-spacing="0.002cm"/>
    </style:style>
    <style:style style:name="T161_19" style:family="text"/>
    <style:style style:name="T161_20" style:family="text">
      <style:text-properties fo:letter-spacing="-0.002cm"/>
    </style:style>
    <style:style style:name="T161_21" style:family="text"/>
    <style:style style:name="T161_22" style:family="text">
      <style:text-properties fo:letter-spacing="-0.002cm"/>
    </style:style>
    <style:style style:name="T161_23" style:family="text"/>
    <style:style style:name="T161_24" style:family="text">
      <style:text-properties fo:letter-spacing="-0.002cm"/>
    </style:style>
    <style:style style:name="T161_25" style:family="text"/>
    <style:style style:name="T161_26" style:family="text">
      <style:text-properties fo:letter-spacing="0.002cm"/>
    </style:style>
    <style:style style:name="T161_27" style:family="text"/>
    <style:style style:name="T161_28" style:family="text">
      <style:text-properties fo:letter-spacing="-0.002cm"/>
    </style:style>
    <style:style style:name="T161_29" style:family="text"/>
    <style:style style:name="T161_30" style:family="text">
      <style:text-properties fo:letter-spacing="0.002cm"/>
    </style:style>
    <style:style style:name="T161_31" style:family="text"/>
    <style:style style:name="P162" style:family="paragraph" style:parent-style-name="Body_20_Text">
      <style:paragraph-properties fo:margin-top="0.014cm"/>
      <style:text-properties fo:font-size="10.5pt" style:font-size-asian="10.5pt"/>
    </style:style>
    <style:style style:name="P163" style:family="paragraph" style:parent-style-name="List_20_Paragraph">
      <style:paragraph-properties fo:text-align="justify" fo:text-indent="-1.272cm" fo:margin-right="0cm">
        <style:tab-stops>
          <style:tab-stop style:type="left" style:leader-style="none" style:position="0.002cm"/>
        </style:tab-stops>
      </style:paragraph-properties>
      <style:text-properties fo:font-weight="bold" style:font-weight-asian="bold"/>
    </style:style>
    <style:style style:name="T163_1" style:family="text">
      <style:text-properties fo:font-weight="bold" style:font-weight-asian="bold"/>
    </style:style>
    <style:style style:name="T163_2" style:family="text">
      <style:text-properties fo:letter-spacing="-0.007cm" fo:font-weight="bold" style:font-weight-asian="bold"/>
    </style:style>
    <style:style style:name="T163_3" style:family="text">
      <style:text-properties fo:font-weight="bold" style:font-weight-asian="bold"/>
    </style:style>
    <style:style style:name="T163_4" style:family="text">
      <style:text-properties fo:letter-spacing="-0.002cm" fo:font-weight="bold" style:font-weight-asian="bold"/>
    </style:style>
    <style:style style:name="T163_5" style:family="text">
      <style:text-properties fo:font-weight="bold" style:font-weight-asian="bold"/>
    </style:style>
    <style:style style:name="T163_6" style:family="text">
      <style:text-properties fo:letter-spacing="-0.005cm" fo:font-weight="bold" style:font-weight-asian="bold"/>
    </style:style>
    <style:style style:name="T163_7" style:family="text">
      <style:text-properties fo:font-weight="bold" style:font-weight-asian="bold"/>
    </style:style>
    <style:style style:name="T163_8" style:family="text">
      <style:text-properties fo:letter-spacing="-0.007cm" fo:font-weight="bold" style:font-weight-asian="bold"/>
    </style:style>
    <style:style style:name="T163_9" style:family="text">
      <style:text-properties fo:font-weight="bold" style:font-weight-asian="bold"/>
    </style:style>
    <style:style style:name="P164" style:family="paragraph" style:parent-style-name="Normal">
      <style:paragraph-properties fo:text-align="justify" fo:margin-top="0.007cm" fo:margin-left="1.87cm" fo:margin-right="1.822cm"/>
    </style:style>
    <style:style style:name="T164_1" style:family="text"/>
    <style:style style:name="T164_2" style:family="text">
      <style:text-properties fo:letter-spacing="-0.104cm"/>
    </style:style>
    <style:style style:name="T164_3" style:family="text">
      <style:text-properties fo:letter-spacing="-0.002cm"/>
    </style:style>
    <style:style style:name="T164_4" style:family="text">
      <style:text-properties fo:letter-spacing="-0.025cm"/>
    </style:style>
    <style:style style:name="T164_5" style:family="text">
      <style:text-properties fo:letter-spacing="-0.002cm"/>
    </style:style>
    <style:style style:name="T164_6" style:family="text">
      <style:text-properties fo:letter-spacing="-0.028cm"/>
    </style:style>
    <style:style style:name="T164_7" style:family="text">
      <style:text-properties fo:letter-spacing="-0.002cm"/>
    </style:style>
    <style:style style:name="T164_8" style:family="text">
      <style:text-properties fo:letter-spacing="-0.032cm"/>
    </style:style>
    <style:style style:name="T164_9" style:family="text">
      <style:text-properties fo:letter-spacing="-0.002cm"/>
    </style:style>
    <style:style style:name="T164_10" style:family="text">
      <style:text-properties fo:letter-spacing="-0.026cm"/>
    </style:style>
    <style:style style:name="T164_11" style:family="text"/>
    <style:style style:name="T164_12" style:family="text">
      <style:text-properties fo:letter-spacing="-0.025cm"/>
    </style:style>
    <style:style style:name="T164_13" style:family="text"/>
    <style:style style:name="T164_14" style:family="text">
      <style:text-properties fo:letter-spacing="-0.028cm"/>
    </style:style>
    <style:style style:name="T164_15" style:family="text"/>
    <style:style style:name="T164_16" style:family="text">
      <style:text-properties fo:letter-spacing="-0.025cm"/>
    </style:style>
    <style:style style:name="T164_17" style:family="text"/>
    <style:style style:name="T164_18" style:family="text">
      <style:text-properties fo:letter-spacing="-0.025cm"/>
    </style:style>
    <style:style style:name="T164_19" style:family="text"/>
    <style:style style:name="T164_20" style:family="text">
      <style:text-properties fo:letter-spacing="-0.023cm"/>
    </style:style>
    <style:style style:name="T164_21" style:family="text"/>
    <style:style style:name="T164_22" style:family="text">
      <style:text-properties fo:letter-spacing="-0.026cm"/>
    </style:style>
    <style:style style:name="T164_23" style:family="text"/>
    <style:style style:name="T164_24" style:family="text">
      <style:text-properties fo:letter-spacing="-0.03cm"/>
    </style:style>
    <style:style style:name="T164_25" style:family="text"/>
    <style:style style:name="T164_26" style:family="text">
      <style:text-properties fo:letter-spacing="-0.025cm"/>
    </style:style>
    <style:style style:name="T164_27" style:family="text"/>
    <style:style style:name="T164_28" style:family="text">
      <style:text-properties fo:letter-spacing="-0.028cm"/>
    </style:style>
    <style:style style:name="T164_29" style:family="text"/>
    <style:style style:name="T164_30" style:family="text">
      <style:text-properties fo:letter-spacing="-0.03cm"/>
    </style:style>
    <style:style style:name="T164_31" style:family="text"/>
    <style:style style:name="T164_32" style:family="text">
      <style:text-properties fo:letter-spacing="-0.104cm"/>
    </style:style>
    <style:style style:name="T164_33" style:family="text">
      <style:text-properties fo:font-weight="bold" style:font-weight-asian="bold"/>
    </style:style>
    <style:style style:name="T164_34" style:family="text">
      <style:text-properties fo:font-style="italic" style:font-style-asian="italic" fo:font-weight="bold" style:font-weight-asian="bold"/>
    </style:style>
    <style:style style:name="T164_35" style:family="text">
      <style:text-properties fo:font-weight="bold" style:font-weight-asian="bold"/>
    </style:style>
    <style:style style:name="T164_36" style:family="text">
      <style:text-properties fo:letter-spacing="0.002cm" fo:font-weight="bold" style:font-weight-asian="bold"/>
    </style:style>
    <style:style style:name="T164_37" style:family="text">
      <style:text-properties fo:font-weight="bold" style:font-weight-asian="bold"/>
    </style:style>
    <style:style style:name="T164_38" style:family="text">
      <style:text-properties fo:letter-spacing="-0.011cm" fo:font-weight="bold" style:font-weight-asian="bold"/>
    </style:style>
    <style:style style:name="T164_39" style:family="text">
      <style:text-properties fo:font-weight="bold" style:font-weight-asian="bold"/>
    </style:style>
    <style:style style:name="T164_40" style:family="text">
      <style:text-properties fo:letter-spacing="-0.011cm" fo:font-weight="bold" style:font-weight-asian="bold"/>
    </style:style>
    <style:style style:name="T164_41" style:family="text">
      <style:text-properties fo:font-weight="bold" style:font-weight-asian="bold"/>
    </style:style>
    <style:style style:name="T164_42" style:family="text">
      <style:text-properties fo:letter-spacing="-0.014cm" fo:font-weight="bold" style:font-weight-asian="bold"/>
    </style:style>
    <style:style style:name="T164_43" style:family="text">
      <style:text-properties fo:font-weight="bold" style:font-weight-asian="bold"/>
    </style:style>
    <style:style style:name="T164_44" style:family="text">
      <style:text-properties fo:letter-spacing="-0.011cm" fo:font-weight="bold" style:font-weight-asian="bold"/>
    </style:style>
    <style:style style:name="T164_45" style:family="text">
      <style:text-properties fo:font-weight="bold" style:font-weight-asian="bold"/>
    </style:style>
    <style:style style:name="T164_46" style:family="text">
      <style:text-properties fo:letter-spacing="-0.012cm" fo:font-weight="bold" style:font-weight-asian="bold"/>
    </style:style>
    <style:style style:name="T164_47" style:family="text">
      <style:text-properties fo:font-weight="bold" style:font-weight-asian="bold"/>
    </style:style>
    <style:style style:name="T164_48" style:family="text">
      <style:text-properties fo:letter-spacing="-0.005cm" fo:font-weight="bold" style:font-weight-asian="bold"/>
    </style:style>
    <style:style style:name="T164_49" style:family="text">
      <style:text-properties fo:font-weight="bold" style:font-weight-asian="bold"/>
    </style:style>
    <style:style style:name="T164_50" style:family="text">
      <style:text-properties fo:letter-spacing="-0.014cm" fo:font-weight="bold" style:font-weight-asian="bold"/>
    </style:style>
    <style:style style:name="T164_51" style:family="text">
      <style:text-properties fo:font-weight="bold" style:font-weight-asian="bold"/>
    </style:style>
    <style:style style:name="T164_52" style:family="text">
      <style:text-properties fo:letter-spacing="-0.009cm" fo:font-weight="bold" style:font-weight-asian="bold"/>
    </style:style>
    <style:style style:name="T164_53" style:family="text">
      <style:text-properties fo:font-weight="bold" style:font-weight-asian="bold"/>
    </style:style>
    <style:style style:name="T164_54" style:family="text">
      <style:text-properties fo:letter-spacing="-0.012cm" fo:font-weight="bold" style:font-weight-asian="bold"/>
    </style:style>
    <style:style style:name="T164_55" style:family="text">
      <style:text-properties fo:font-weight="bold" style:font-weight-asian="bold"/>
    </style:style>
    <style:style style:name="T164_56" style:family="text">
      <style:text-properties fo:letter-spacing="-0.018cm" fo:font-weight="bold" style:font-weight-asian="bold"/>
    </style:style>
    <style:style style:name="T164_57" style:family="text">
      <style:text-properties fo:font-weight="bold" style:font-weight-asian="bold"/>
    </style:style>
    <style:style style:name="T164_58" style:family="text">
      <style:text-properties fo:letter-spacing="-0.011cm" fo:font-weight="bold" style:font-weight-asian="bold"/>
    </style:style>
    <style:style style:name="T164_59" style:family="text">
      <style:text-properties fo:font-weight="bold" style:font-weight-asian="bold"/>
    </style:style>
    <style:style style:name="T164_60" style:family="text">
      <style:text-properties fo:letter-spacing="-0.104cm" fo:font-weight="bold" style:font-weight-asian="bold"/>
    </style:style>
    <style:style style:name="T164_61" style:family="text">
      <style:text-properties fo:font-weight="bold" style:font-weight-asian="bold"/>
    </style:style>
    <style:style style:name="T164_62" style:family="text">
      <style:text-properties fo:letter-spacing="0.002cm" fo:font-weight="bold" style:font-weight-asian="bold"/>
    </style:style>
    <style:style style:name="T164_63" style:family="text">
      <style:text-properties fo:font-weight="bold" style:font-weight-asian="bold"/>
    </style:style>
    <style:style style:name="T164_64" style:family="text">
      <style:text-properties fo:letter-spacing="0.002cm" fo:font-weight="bold" style:font-weight-asian="bold"/>
    </style:style>
    <style:style style:name="T164_65" style:family="text">
      <style:text-properties fo:font-weight="bold" style:font-weight-asian="bold"/>
    </style:style>
    <style:style style:name="T164_66" style:family="text">
      <style:text-properties fo:letter-spacing="0.002cm" fo:font-weight="bold" style:font-weight-asian="bold"/>
    </style:style>
    <style:style style:name="T164_67" style:family="text">
      <style:text-properties fo:font-weight="bold" style:font-weight-asian="bold"/>
    </style:style>
    <style:style style:name="T164_68" style:family="text">
      <style:text-properties fo:letter-spacing="0.002cm" fo:font-weight="bold" style:font-weight-asian="bold"/>
    </style:style>
    <style:style style:name="T164_69" style:family="text">
      <style:text-properties fo:font-weight="bold" style:font-weight-asian="bold"/>
    </style:style>
    <style:style style:name="T164_70" style:family="text">
      <style:text-properties fo:letter-spacing="0.002cm" fo:font-weight="bold" style:font-weight-asian="bold"/>
    </style:style>
    <style:style style:name="T164_71" style:family="text">
      <style:text-properties fo:font-weight="bold" style:font-weight-asian="bold"/>
    </style:style>
    <style:style style:name="T164_72" style:family="text">
      <style:text-properties fo:letter-spacing="0.002cm" fo:font-weight="bold" style:font-weight-asian="bold"/>
    </style:style>
    <style:style style:name="T164_73" style:family="text">
      <style:text-properties fo:font-weight="bold" style:font-weight-asian="bold"/>
    </style:style>
    <style:style style:name="T164_74" style:family="text">
      <style:text-properties fo:letter-spacing="0.002cm" fo:font-weight="bold" style:font-weight-asian="bold"/>
    </style:style>
    <style:style style:name="T164_75" style:family="text">
      <style:text-properties fo:font-weight="bold" style:font-weight-asian="bold"/>
    </style:style>
    <style:style style:name="T164_76" style:family="text">
      <style:text-properties fo:letter-spacing="0.002cm" fo:font-weight="bold" style:font-weight-asian="bold"/>
    </style:style>
    <style:style style:name="T164_77" style:family="text">
      <style:text-properties fo:font-weight="bold" style:font-weight-asian="bold"/>
    </style:style>
    <style:style style:name="T164_78" style:family="text">
      <style:text-properties fo:letter-spacing="0.002cm" fo:font-weight="bold" style:font-weight-asian="bold"/>
    </style:style>
    <style:style style:name="T164_79" style:family="text">
      <style:text-properties fo:font-weight="bold" style:font-weight-asian="bold"/>
    </style:style>
    <style:style style:name="T164_80" style:family="text">
      <style:text-properties fo:letter-spacing="0.002cm" fo:font-weight="bold" style:font-weight-asian="bold"/>
    </style:style>
    <style:style style:name="T164_81" style:family="text">
      <style:text-properties fo:font-weight="bold" style:font-weight-asian="bold"/>
    </style:style>
    <style:style style:name="T164_82" style:family="text">
      <style:text-properties fo:letter-spacing="0.002cm" fo:font-weight="bold" style:font-weight-asian="bold"/>
    </style:style>
    <style:style style:name="T164_83" style:family="text">
      <style:text-properties fo:font-weight="bold" style:font-weight-asian="bold"/>
    </style:style>
    <style:style style:name="T164_84" style:family="text">
      <style:text-properties fo:letter-spacing="-0.021cm" fo:font-weight="bold" style:font-weight-asian="bold"/>
    </style:style>
    <style:style style:name="T164_85" style:family="text"/>
    <style:style style:name="T164_86" style:family="text">
      <style:text-properties fo:letter-spacing="-0.021cm"/>
    </style:style>
    <style:style style:name="T164_87" style:family="text"/>
    <style:style style:name="T164_88" style:family="text">
      <style:text-properties fo:letter-spacing="-0.019cm"/>
    </style:style>
    <style:style style:name="T164_89" style:family="text"/>
    <style:style style:name="T164_90" style:family="text">
      <style:text-properties fo:letter-spacing="-0.021cm"/>
    </style:style>
    <style:style style:name="T164_91" style:family="text"/>
    <style:style style:name="T164_92" style:family="text">
      <style:text-properties fo:letter-spacing="-0.019cm"/>
    </style:style>
    <style:style style:name="T164_93" style:family="text"/>
    <style:style style:name="T164_94" style:family="text">
      <style:text-properties fo:letter-spacing="-0.021cm"/>
    </style:style>
    <style:style style:name="T164_95" style:family="text"/>
    <style:style style:name="T164_96" style:family="text">
      <style:text-properties fo:letter-spacing="-0.021cm"/>
    </style:style>
    <style:style style:name="T164_97" style:family="text"/>
    <style:style style:name="T164_98" style:family="text">
      <style:text-properties fo:letter-spacing="-0.025cm"/>
    </style:style>
    <style:style style:name="T164_99" style:family="text"/>
    <style:style style:name="T164_100" style:family="text">
      <style:text-properties fo:letter-spacing="-0.021cm"/>
    </style:style>
    <style:style style:name="T164_101" style:family="text"/>
    <style:style style:name="T164_102" style:family="text">
      <style:text-properties fo:letter-spacing="-0.019cm"/>
    </style:style>
    <style:style style:name="T164_103" style:family="text"/>
    <style:style style:name="T164_104" style:family="text">
      <style:text-properties fo:letter-spacing="-0.025cm"/>
    </style:style>
    <style:style style:name="T164_105" style:family="text"/>
    <style:style style:name="T164_106" style:family="text">
      <style:text-properties fo:letter-spacing="-0.102cm"/>
    </style:style>
    <style:style style:name="T164_107" style:family="text"/>
    <style:style style:name="T164_108" style:family="text">
      <style:text-properties fo:letter-spacing="0.002cm"/>
    </style:style>
    <style:style style:name="T164_109" style:family="text"/>
    <style:style style:name="T164_110" style:family="text">
      <style:text-properties fo:letter-spacing="-0.016cm"/>
    </style:style>
    <style:style style:name="T164_111" style:family="text"/>
    <style:style style:name="T164_112" style:family="text">
      <style:text-properties fo:letter-spacing="-0.019cm"/>
    </style:style>
    <style:style style:name="T164_113" style:family="text"/>
    <style:style style:name="T164_114" style:family="text">
      <style:text-properties fo:letter-spacing="-0.018cm"/>
    </style:style>
    <style:style style:name="T164_115" style:family="text"/>
    <style:style style:name="T164_116" style:family="text">
      <style:text-properties fo:letter-spacing="-0.016cm"/>
    </style:style>
    <style:style style:name="T164_117" style:family="text"/>
    <style:style style:name="T164_118" style:family="text">
      <style:text-properties fo:letter-spacing="-0.016cm"/>
    </style:style>
    <style:style style:name="T164_119" style:family="text"/>
    <style:style style:name="T164_120" style:family="text">
      <style:text-properties fo:letter-spacing="-0.016cm"/>
    </style:style>
    <style:style style:name="T164_121" style:family="text"/>
    <style:style style:name="T164_122" style:family="text">
      <style:text-properties fo:letter-spacing="-0.014cm"/>
    </style:style>
    <style:style style:name="T164_123" style:family="text"/>
    <style:style style:name="T164_124" style:family="text">
      <style:text-properties fo:letter-spacing="-0.019cm"/>
    </style:style>
    <style:style style:name="T164_125" style:family="text"/>
    <style:style style:name="T164_126" style:family="text">
      <style:text-properties fo:letter-spacing="-0.019cm"/>
    </style:style>
    <style:style style:name="T164_127" style:family="text"/>
    <style:style style:name="T164_128" style:family="text">
      <style:text-properties fo:letter-spacing="-0.018cm"/>
    </style:style>
    <style:style style:name="T164_129" style:family="text"/>
    <style:style style:name="T164_130" style:family="text">
      <style:text-properties fo:letter-spacing="-0.021cm"/>
    </style:style>
    <style:style style:name="T164_131" style:family="text"/>
    <style:style style:name="T164_132" style:family="text">
      <style:text-properties fo:letter-spacing="-0.014cm"/>
    </style:style>
    <style:style style:name="T164_133" style:family="text"/>
    <style:style style:name="T164_134" style:family="text">
      <style:text-properties fo:letter-spacing="-0.019cm"/>
    </style:style>
    <style:style style:name="T164_135" style:family="text"/>
    <style:style style:name="T164_136" style:family="text">
      <style:text-properties fo:letter-spacing="-0.104cm"/>
    </style:style>
    <style:style style:name="T164_137" style:family="text"/>
    <style:style style:name="T164_138" style:family="text">
      <style:text-properties fo:letter-spacing="0.002cm"/>
    </style:style>
    <style:style style:name="T164_139" style:family="text"/>
    <style:style style:name="T164_140" style:family="text">
      <style:text-properties fo:letter-spacing="0.002cm"/>
    </style:style>
    <style:style style:name="T164_141" style:family="text"/>
    <style:style style:name="T164_142" style:family="text">
      <style:text-properties fo:letter-spacing="-0.004cm"/>
    </style:style>
    <style:style style:name="T164_143" style:family="text"/>
    <style:style style:name="P165" style:family="paragraph" style:parent-style-name="Normal">
      <style:paragraph-properties fo:text-align="justify" fo:line-height="101%" fo:margin-left="1.87cm" fo:margin-right="1.826cm"/>
    </style:style>
    <style:style style:name="T165_1" style:family="text">
      <style:text-properties fo:letter-spacing="-0.002cm" fo:font-weight="bold" style:font-weight-asian="bold"/>
    </style:style>
    <style:style style:name="T165_2" style:family="text">
      <style:text-properties fo:letter-spacing="-0.019cm" fo:font-weight="bold" style:font-weight-asian="bold"/>
    </style:style>
    <style:style style:name="T165_3" style:family="text">
      <style:text-properties fo:letter-spacing="-0.002cm" fo:font-weight="bold" style:font-weight-asian="bold"/>
    </style:style>
    <style:style style:name="T165_4" style:family="text">
      <style:text-properties fo:letter-spacing="-0.025cm" fo:font-weight="bold" style:font-weight-asian="bold"/>
    </style:style>
    <style:style style:name="T165_5" style:family="text">
      <style:text-properties fo:font-weight="bold" style:font-weight-asian="bold"/>
    </style:style>
    <style:style style:name="T165_6" style:family="text">
      <style:text-properties fo:letter-spacing="-0.03cm" fo:font-weight="bold" style:font-weight-asian="bold"/>
    </style:style>
    <style:style style:name="T165_7" style:family="text">
      <style:text-properties fo:font-weight="bold" style:font-weight-asian="bold"/>
    </style:style>
    <style:style style:name="T165_8" style:family="text">
      <style:text-properties fo:letter-spacing="-0.023cm" fo:font-weight="bold" style:font-weight-asian="bold"/>
    </style:style>
    <style:style style:name="T165_9" style:family="text">
      <style:text-properties fo:font-weight="bold" style:font-weight-asian="bold"/>
    </style:style>
    <style:style style:name="T165_10" style:family="text">
      <style:text-properties fo:letter-spacing="-0.018cm" fo:font-weight="bold" style:font-weight-asian="bold"/>
    </style:style>
    <style:style style:name="T165_11" style:family="text">
      <style:text-properties fo:font-weight="bold" style:font-weight-asian="bold"/>
    </style:style>
    <style:style style:name="T165_12" style:family="text">
      <style:text-properties fo:letter-spacing="-0.025cm" fo:font-weight="bold" style:font-weight-asian="bold"/>
    </style:style>
    <style:style style:name="T165_13" style:family="text">
      <style:text-properties fo:font-weight="bold" style:font-weight-asian="bold"/>
    </style:style>
    <style:style style:name="T165_14" style:family="text">
      <style:text-properties fo:letter-spacing="-0.025cm" fo:font-weight="bold" style:font-weight-asian="bold"/>
    </style:style>
    <style:style style:name="T165_15" style:family="text">
      <style:text-properties fo:font-weight="bold" style:font-weight-asian="bold"/>
    </style:style>
    <style:style style:name="T165_16" style:family="text">
      <style:text-properties fo:letter-spacing="-0.021cm" fo:font-weight="bold" style:font-weight-asian="bold"/>
    </style:style>
    <style:style style:name="T165_17" style:family="text">
      <style:text-properties fo:font-weight="bold" style:font-weight-asian="bold"/>
    </style:style>
    <style:style style:name="T165_18" style:family="text">
      <style:text-properties fo:letter-spacing="-0.021cm" fo:font-weight="bold" style:font-weight-asian="bold"/>
    </style:style>
    <style:style style:name="T165_19" style:family="text">
      <style:text-properties fo:font-weight="bold" style:font-weight-asian="bold"/>
    </style:style>
    <style:style style:name="T165_20" style:family="text">
      <style:text-properties fo:letter-spacing="-0.025cm" fo:font-weight="bold" style:font-weight-asian="bold"/>
    </style:style>
    <style:style style:name="T165_21" style:family="text">
      <style:text-properties fo:font-weight="bold" style:font-weight-asian="bold"/>
    </style:style>
    <style:style style:name="T165_22" style:family="text">
      <style:text-properties fo:letter-spacing="-0.023cm" fo:font-weight="bold" style:font-weight-asian="bold"/>
    </style:style>
    <style:style style:name="T165_23" style:family="text">
      <style:text-properties fo:font-weight="bold" style:font-weight-asian="bold"/>
    </style:style>
    <style:style style:name="T165_24" style:family="text">
      <style:text-properties fo:letter-spacing="-0.025cm" fo:font-weight="bold" style:font-weight-asian="bold"/>
    </style:style>
    <style:style style:name="T165_25" style:family="text">
      <style:text-properties fo:font-weight="bold" style:font-weight-asian="bold"/>
    </style:style>
    <style:style style:name="T165_26" style:family="text">
      <style:text-properties fo:letter-spacing="-0.025cm" fo:font-weight="bold" style:font-weight-asian="bold"/>
    </style:style>
    <style:style style:name="T165_27" style:family="text">
      <style:text-properties fo:font-weight="bold" style:font-weight-asian="bold"/>
    </style:style>
    <style:style style:name="T165_28" style:family="text">
      <style:text-properties fo:letter-spacing="-0.028cm" fo:font-weight="bold" style:font-weight-asian="bold"/>
    </style:style>
    <style:style style:name="T165_29" style:family="text">
      <style:text-properties fo:font-weight="bold" style:font-weight-asian="bold"/>
    </style:style>
    <style:style style:name="T165_30" style:family="text">
      <style:text-properties fo:letter-spacing="-0.021cm" fo:font-weight="bold" style:font-weight-asian="bold"/>
    </style:style>
    <style:style style:name="T165_31" style:family="text">
      <style:text-properties fo:font-weight="bold" style:font-weight-asian="bold"/>
    </style:style>
    <style:style style:name="T165_32" style:family="text">
      <style:text-properties fo:letter-spacing="-0.104cm" fo:font-weight="bold" style:font-weight-asian="bold"/>
    </style:style>
    <style:style style:name="T165_33" style:family="text">
      <style:text-properties fo:font-weight="bold" style:font-weight-asian="bold"/>
    </style:style>
    <style:style style:name="T165_34" style:family="text">
      <style:text-properties fo:font-style="italic" style:font-style-asian="italic" fo:font-weight="bold" style:font-weight-asian="bold"/>
    </style:style>
    <style:style style:name="T165_35" style:family="text">
      <style:text-properties fo:font-weight="bold" style:font-weight-asian="bold"/>
    </style:style>
    <style:style style:name="T165_36" style:family="text">
      <style:text-properties style:text-position="55% 100%" fo:font-size="5.5pt" style:font-size-asian="5.5pt" fo:font-weight="bold" style:font-weight-asian="bold"/>
    </style:style>
    <style:style style:name="T165_37" style:family="text"/>
    <style:style style:name="T165_38" style:family="text">
      <style:text-properties fo:letter-spacing="-0.104cm"/>
    </style:style>
    <style:style style:name="T165_39" style:family="text"/>
    <style:style style:name="T165_40" style:family="text">
      <style:text-properties fo:letter-spacing="-0.009cm"/>
    </style:style>
    <style:style style:name="T165_41" style:family="text"/>
    <style:style style:name="T165_42" style:family="text">
      <style:text-properties fo:letter-spacing="-0.016cm"/>
    </style:style>
    <style:style style:name="T165_43" style:family="text"/>
    <style:style style:name="T165_44" style:family="text">
      <style:text-properties fo:letter-spacing="-0.012cm"/>
    </style:style>
    <style:style style:name="T165_45" style:family="text"/>
    <style:style style:name="T165_46" style:family="text">
      <style:text-properties fo:letter-spacing="-0.009cm"/>
    </style:style>
    <style:style style:name="T165_47" style:family="text"/>
    <style:style style:name="T165_48" style:family="text">
      <style:text-properties fo:letter-spacing="-0.011cm"/>
    </style:style>
    <style:style style:name="T165_49" style:family="text"/>
    <style:style style:name="T165_50" style:family="text">
      <style:text-properties fo:letter-spacing="-0.009cm"/>
    </style:style>
    <style:style style:name="T165_51" style:family="text"/>
    <style:style style:name="T165_52" style:family="text">
      <style:text-properties fo:letter-spacing="-0.011cm"/>
    </style:style>
    <style:style style:name="T165_53" style:family="text"/>
    <style:style style:name="T165_54" style:family="text">
      <style:text-properties fo:letter-spacing="-0.014cm"/>
    </style:style>
    <style:style style:name="T165_55" style:family="text"/>
    <style:style style:name="T165_56" style:family="text">
      <style:text-properties fo:letter-spacing="-0.012cm"/>
    </style:style>
    <style:style style:name="T165_57" style:family="text"/>
    <style:style style:name="T165_58" style:family="text">
      <style:text-properties fo:letter-spacing="-0.011cm"/>
    </style:style>
    <style:style style:name="T165_59" style:family="text"/>
    <style:style style:name="T165_60" style:family="text">
      <style:text-properties fo:letter-spacing="-0.011cm"/>
    </style:style>
    <style:style style:name="T165_61" style:family="text"/>
    <style:style style:name="T165_62" style:family="text">
      <style:text-properties fo:letter-spacing="-0.009cm"/>
    </style:style>
    <style:style style:name="T165_63" style:family="text"/>
    <style:style style:name="T165_64" style:family="text">
      <style:text-properties fo:letter-spacing="-0.012cm"/>
    </style:style>
    <style:style style:name="T165_65" style:family="text"/>
    <style:style style:name="T165_66" style:family="text">
      <style:text-properties fo:letter-spacing="-0.014cm"/>
    </style:style>
    <style:style style:name="T165_67" style:family="text"/>
    <style:style style:name="T165_68" style:family="text">
      <style:text-properties fo:letter-spacing="-0.102cm"/>
    </style:style>
    <style:style style:name="T165_69" style:family="text"/>
    <style:style style:name="P166" style:family="paragraph" style:parent-style-name="Normal">
      <style:paragraph-properties fo:text-align="justify" fo:margin-left="2.771cm" fo:margin-right="2.722cm"/>
    </style:style>
    <style:style style:name="T166_1" style:family="text">
      <style:text-properties fo:font-size="10pt" style:font-size-asian="10pt"/>
    </style:style>
    <style:style style:name="T166_2" style:family="text">
      <style:text-properties fo:letter-spacing="0.002cm" fo:font-size="10pt" style:font-size-asian="10pt"/>
    </style:style>
    <style:style style:name="T166_3" style:family="text">
      <style:text-properties fo:font-size="10pt" style:font-size-asian="10pt"/>
    </style:style>
    <style:style style:name="T166_4" style:family="text">
      <style:text-properties fo:letter-spacing="0.002cm" fo:font-size="10pt" style:font-size-asian="10pt"/>
    </style:style>
    <style:style style:name="T166_5" style:family="text">
      <style:text-properties fo:font-size="10pt" style:font-size-asian="10pt"/>
    </style:style>
    <style:style style:name="T166_6" style:family="text">
      <style:text-properties fo:letter-spacing="0.002cm" fo:font-size="10pt" style:font-size-asian="10pt"/>
    </style:style>
    <style:style style:name="T166_7" style:family="text">
      <style:text-properties fo:font-size="10pt" style:font-size-asian="10pt"/>
    </style:style>
    <style:style style:name="T166_8" style:family="text">
      <style:text-properties fo:letter-spacing="0.002cm" fo:font-size="10pt" style:font-size-asian="10pt"/>
    </style:style>
    <style:style style:name="T166_9" style:family="text">
      <style:text-properties fo:font-size="10pt" style:font-size-asian="10pt"/>
    </style:style>
    <style:style style:name="T166_10" style:family="text">
      <style:text-properties fo:letter-spacing="-0.004cm" fo:font-size="10pt" style:font-size-asian="10pt"/>
    </style:style>
    <style:style style:name="T166_11" style:family="text">
      <style:text-properties fo:font-size="10pt" style:font-size-asian="10pt"/>
    </style:style>
    <style:style style:name="P167" style:family="paragraph" style:parent-style-name="Body_20_Text">
      <style:paragraph-properties fo:text-align="justify" fo:margin-left="1.87cm" fo:margin-right="1.82cm"/>
    </style:style>
    <style:style style:name="T167_1" style:family="text"/>
    <style:style style:name="T167_2" style:family="text">
      <style:text-properties fo:letter-spacing="0.002cm"/>
    </style:style>
    <style:style style:name="T167_3" style:family="text"/>
    <style:style style:name="T167_4" style:family="text">
      <style:text-properties fo:letter-spacing="0.002cm"/>
    </style:style>
    <style:style style:name="T167_5" style:family="text"/>
    <style:style style:name="T167_6" style:family="text">
      <style:text-properties fo:letter-spacing="0.002cm"/>
    </style:style>
    <style:style style:name="T167_7" style:family="text"/>
    <style:style style:name="T167_8" style:family="text">
      <style:text-properties fo:letter-spacing="0.002cm"/>
    </style:style>
    <style:style style:name="T167_9" style:family="text"/>
    <style:style style:name="T167_10" style:family="text">
      <style:text-properties fo:letter-spacing="0.002cm"/>
    </style:style>
    <style:style style:name="T167_11" style:family="text"/>
    <style:style style:name="T167_12" style:family="text">
      <style:text-properties fo:letter-spacing="0.002cm"/>
    </style:style>
    <style:style style:name="T167_13" style:family="text"/>
    <style:style style:name="T167_14" style:family="text">
      <style:text-properties fo:letter-spacing="0.002cm"/>
    </style:style>
    <style:style style:name="T167_15" style:family="text"/>
    <style:style style:name="T167_16" style:family="text">
      <style:text-properties fo:letter-spacing="0.002cm"/>
    </style:style>
    <style:style style:name="T167_17" style:family="text"/>
    <style:style style:name="T167_18" style:family="text">
      <style:text-properties fo:letter-spacing="0.002cm"/>
    </style:style>
    <style:style style:name="T167_19" style:family="text"/>
    <style:style style:name="T167_20" style:family="text">
      <style:text-properties fo:letter-spacing="0.002cm"/>
    </style:style>
    <style:style style:name="T167_21" style:family="text"/>
    <style:style style:name="T167_22" style:family="text">
      <style:text-properties fo:letter-spacing="0.002cm"/>
    </style:style>
    <style:style style:name="T167_23" style:family="text"/>
    <style:style style:name="T167_24" style:family="text">
      <style:text-properties fo:letter-spacing="0.002cm"/>
    </style:style>
    <style:style style:name="T167_25" style:family="text"/>
    <style:style style:name="T167_26" style:family="text">
      <style:text-properties fo:letter-spacing="0.002cm"/>
    </style:style>
    <style:style style:name="T167_27" style:family="text"/>
    <style:style style:name="T167_28" style:family="text">
      <style:text-properties fo:letter-spacing="0.002cm"/>
    </style:style>
    <style:style style:name="T167_29" style:family="text"/>
    <style:style style:name="T167_30" style:family="text">
      <style:text-properties fo:letter-spacing="0.002cm"/>
    </style:style>
    <style:style style:name="T167_31" style:family="text"/>
    <style:style style:name="T167_32" style:family="text">
      <style:text-properties fo:letter-spacing="0.002cm"/>
    </style:style>
    <style:style style:name="T167_33" style:family="text"/>
    <style:style style:name="T167_34" style:family="text">
      <style:text-properties fo:letter-spacing="0.002cm"/>
    </style:style>
    <style:style style:name="T167_35" style:family="text"/>
    <style:style style:name="T167_36" style:family="text">
      <style:text-properties fo:letter-spacing="0.002cm"/>
    </style:style>
    <style:style style:name="T167_37" style:family="text"/>
    <style:style style:name="T167_38" style:family="text">
      <style:text-properties fo:letter-spacing="0.002cm"/>
    </style:style>
    <style:style style:name="T167_39" style:family="text"/>
    <style:style style:name="T167_40" style:family="text">
      <style:text-properties fo:letter-spacing="0.002cm"/>
    </style:style>
    <style:style style:name="T167_41" style:family="text"/>
    <style:style style:name="T167_42" style:family="text">
      <style:text-properties fo:letter-spacing="0.002cm"/>
    </style:style>
    <style:style style:name="T167_43" style:family="text"/>
    <style:style style:name="T167_44" style:family="text">
      <style:text-properties fo:letter-spacing="0.002cm"/>
    </style:style>
    <style:style style:name="T167_45" style:family="text"/>
    <style:style style:name="T167_46" style:family="text">
      <style:text-properties fo:letter-spacing="0.002cm"/>
    </style:style>
    <style:style style:name="T167_47" style:family="text"/>
    <style:style style:name="T167_48" style:family="text">
      <style:text-properties fo:letter-spacing="0.002cm"/>
    </style:style>
    <style:style style:name="T167_49" style:family="text"/>
    <style:style style:name="T167_50" style:family="text">
      <style:text-properties fo:letter-spacing="0.002cm"/>
    </style:style>
    <style:style style:name="T167_51" style:family="text"/>
    <style:style style:name="T167_52" style:family="text">
      <style:text-properties fo:letter-spacing="0.002cm"/>
    </style:style>
    <style:style style:name="T167_53" style:family="text"/>
    <style:style style:name="T167_54" style:family="text">
      <style:text-properties fo:letter-spacing="0.002cm"/>
    </style:style>
    <style:style style:name="T167_55" style:family="text"/>
    <style:style style:name="T167_56" style:family="text">
      <style:text-properties fo:letter-spacing="0.002cm"/>
    </style:style>
    <style:style style:name="T167_57" style:family="text"/>
    <style:style style:name="T167_58" style:family="text">
      <style:text-properties fo:letter-spacing="0.002cm"/>
    </style:style>
    <style:style style:name="T167_59" style:family="text"/>
    <style:style style:name="T167_60" style:family="text">
      <style:text-properties fo:letter-spacing="-0.012cm"/>
    </style:style>
    <style:style style:name="T167_61" style:family="text"/>
    <style:style style:name="T167_62" style:family="text">
      <style:text-properties fo:letter-spacing="-0.014cm"/>
    </style:style>
    <style:style style:name="T167_63" style:family="text"/>
    <style:style style:name="T167_64" style:family="text">
      <style:text-properties fo:letter-spacing="-0.011cm"/>
    </style:style>
    <style:style style:name="T167_65" style:family="text"/>
    <style:style style:name="T167_66" style:family="text">
      <style:text-properties fo:letter-spacing="-0.018cm"/>
    </style:style>
    <style:style style:name="T167_67" style:family="text"/>
    <style:style style:name="T167_68" style:family="text">
      <style:text-properties fo:letter-spacing="-0.009cm"/>
    </style:style>
    <style:style style:name="T167_69" style:family="text"/>
    <style:style style:name="T167_70" style:family="text">
      <style:text-properties fo:letter-spacing="-0.014cm"/>
    </style:style>
    <style:style style:name="T167_71" style:family="text"/>
    <style:style style:name="T167_72" style:family="text">
      <style:text-properties fo:letter-spacing="-0.005cm"/>
    </style:style>
    <style:style style:name="T167_73" style:family="text"/>
    <style:style style:name="T167_74" style:family="text">
      <style:text-properties fo:letter-spacing="-0.016cm"/>
    </style:style>
    <style:style style:name="T167_75" style:family="text"/>
    <style:style style:name="T167_76" style:family="text">
      <style:text-properties fo:letter-spacing="-0.012cm"/>
    </style:style>
    <style:style style:name="T167_77" style:family="text"/>
    <style:style style:name="T167_78" style:family="text">
      <style:text-properties fo:letter-spacing="-0.007cm"/>
    </style:style>
    <style:style style:name="T167_79" style:family="text"/>
    <style:style style:name="T167_80" style:family="text">
      <style:text-properties fo:letter-spacing="-0.016cm"/>
    </style:style>
    <style:style style:name="T167_81" style:family="text"/>
    <style:style style:name="T167_82" style:family="text">
      <style:text-properties fo:letter-spacing="-0.014cm"/>
    </style:style>
    <style:style style:name="T167_83" style:family="text"/>
    <style:style style:name="T167_84" style:family="text">
      <style:text-properties fo:letter-spacing="-0.007cm"/>
    </style:style>
    <style:style style:name="T167_85" style:family="text"/>
    <style:style style:name="T167_86" style:family="text">
      <style:text-properties fo:letter-spacing="-0.009cm"/>
    </style:style>
    <style:style style:name="T167_87" style:family="text"/>
    <style:style style:name="T167_88" style:family="text">
      <style:text-properties fo:letter-spacing="-0.104cm"/>
    </style:style>
    <style:style style:name="T167_89" style:family="text"/>
    <style:style style:name="T167_90" style:family="text">
      <style:text-properties fo:letter-spacing="0.002cm"/>
    </style:style>
    <style:style style:name="T167_91" style:family="text">
      <style:text-properties fo:letter-spacing="-0.002cm"/>
    </style:style>
    <style:style style:name="T167_92" style:family="text">
      <style:text-properties fo:letter-spacing="-0.023cm"/>
    </style:style>
    <style:style style:name="T167_93" style:family="text">
      <style:text-properties fo:letter-spacing="-0.002cm"/>
    </style:style>
    <style:style style:name="T167_94" style:family="text">
      <style:text-properties fo:letter-spacing="-0.025cm"/>
    </style:style>
    <style:style style:name="T167_95" style:family="text">
      <style:text-properties fo:letter-spacing="-0.002cm"/>
    </style:style>
    <style:style style:name="T167_96" style:family="text">
      <style:text-properties fo:letter-spacing="-0.028cm"/>
    </style:style>
    <style:style style:name="T167_97" style:family="text"/>
    <style:style style:name="T167_98" style:family="text">
      <style:text-properties fo:letter-spacing="-0.03cm"/>
    </style:style>
    <style:style style:name="T167_99" style:family="text"/>
    <style:style style:name="T167_100" style:family="text">
      <style:text-properties fo:letter-spacing="-0.025cm"/>
    </style:style>
    <style:style style:name="T167_101" style:family="text"/>
    <style:style style:name="T167_102" style:family="text">
      <style:text-properties fo:letter-spacing="-0.023cm"/>
    </style:style>
    <style:style style:name="T167_103" style:family="text"/>
    <style:style style:name="T167_104" style:family="text">
      <style:text-properties fo:letter-spacing="-0.025cm"/>
    </style:style>
    <style:style style:name="T167_105" style:family="text"/>
    <style:style style:name="T167_106" style:family="text">
      <style:text-properties fo:letter-spacing="-0.025cm"/>
    </style:style>
    <style:style style:name="T167_107" style:family="text"/>
    <style:style style:name="T167_108" style:family="text">
      <style:text-properties fo:letter-spacing="-0.03cm"/>
    </style:style>
    <style:style style:name="T167_109" style:family="text"/>
    <style:style style:name="T167_110" style:family="text">
      <style:text-properties fo:letter-spacing="-0.026cm"/>
    </style:style>
    <style:style style:name="T167_111" style:family="text"/>
    <style:style style:name="T167_112" style:family="text">
      <style:text-properties fo:letter-spacing="-0.025cm"/>
    </style:style>
    <style:style style:name="T167_113" style:family="text"/>
    <style:style style:name="T167_114" style:family="text">
      <style:text-properties fo:letter-spacing="-0.025cm"/>
    </style:style>
    <style:style style:name="T167_115" style:family="text"/>
    <style:style style:name="T167_116" style:family="text">
      <style:text-properties fo:letter-spacing="-0.028cm"/>
    </style:style>
    <style:style style:name="T167_117" style:family="text"/>
    <style:style style:name="T167_118" style:family="text">
      <style:text-properties fo:letter-spacing="-0.021cm"/>
    </style:style>
    <style:style style:name="T167_119" style:family="text"/>
    <style:style style:name="T167_120" style:family="text">
      <style:text-properties fo:letter-spacing="-0.104cm"/>
    </style:style>
    <style:style style:name="T167_121" style:family="text"/>
    <style:style style:name="T167_122" style:family="text">
      <style:text-properties fo:letter-spacing="0.002cm"/>
    </style:style>
    <style:style style:name="T167_123" style:family="text"/>
    <style:style style:name="T167_124" style:family="text">
      <style:text-properties fo:letter-spacing="-0.106cm"/>
    </style:style>
    <style:style style:name="T167_125" style:family="text"/>
    <style:style style:name="T167_126" style:family="text">
      <style:text-properties fo:letter-spacing="-0.014cm"/>
    </style:style>
    <style:style style:name="T167_127" style:family="text"/>
    <style:style style:name="T167_128" style:family="text">
      <style:text-properties fo:letter-spacing="-0.012cm"/>
    </style:style>
    <style:style style:name="T167_129" style:family="text"/>
    <style:style style:name="T167_130" style:family="text">
      <style:text-properties fo:letter-spacing="-0.014cm"/>
    </style:style>
    <style:style style:name="T167_131" style:family="text"/>
    <style:style style:name="T167_132" style:family="text">
      <style:text-properties fo:letter-spacing="-0.014cm"/>
    </style:style>
    <style:style style:name="T167_133" style:family="text"/>
    <style:style style:name="T167_134" style:family="text">
      <style:text-properties fo:letter-spacing="-0.012cm"/>
    </style:style>
    <style:style style:name="T167_135" style:family="text"/>
    <style:style style:name="T167_136" style:family="text">
      <style:text-properties fo:letter-spacing="-0.018cm"/>
    </style:style>
    <style:style style:name="T167_137" style:family="text"/>
    <style:style style:name="T167_138" style:family="text">
      <style:text-properties fo:letter-spacing="-0.012cm"/>
    </style:style>
    <style:style style:name="T167_139" style:family="text"/>
    <style:style style:name="T167_140" style:family="text">
      <style:text-properties fo:letter-spacing="-0.021cm"/>
    </style:style>
    <style:style style:name="T167_141" style:family="text"/>
    <style:style style:name="T167_142" style:family="text">
      <style:text-properties fo:letter-spacing="-0.014cm"/>
    </style:style>
    <style:style style:name="T167_143" style:family="text"/>
    <style:style style:name="T167_144" style:family="text">
      <style:text-properties fo:letter-spacing="-0.014cm"/>
    </style:style>
    <style:style style:name="T167_145" style:family="text"/>
    <style:style style:name="T167_146" style:family="text">
      <style:text-properties fo:letter-spacing="-0.014cm"/>
    </style:style>
    <style:style style:name="T167_147" style:family="text"/>
    <style:style style:name="T167_148" style:family="text">
      <style:text-properties fo:letter-spacing="-0.016cm"/>
    </style:style>
    <style:style style:name="T167_149" style:family="text"/>
    <style:style style:name="T167_150" style:family="text">
      <style:text-properties fo:letter-spacing="-0.014cm"/>
    </style:style>
    <style:style style:name="T167_151" style:family="text"/>
    <style:style style:name="T167_152" style:family="text">
      <style:text-properties fo:letter-spacing="-0.102cm"/>
    </style:style>
    <style:style style:name="T167_153" style:family="text"/>
    <style:style style:name="T167_154" style:family="text">
      <style:text-properties fo:letter-spacing="0.002cm"/>
    </style:style>
    <style:style style:name="T167_155" style:family="text"/>
    <style:style style:name="T167_156" style:family="text">
      <style:text-properties fo:letter-spacing="-0.004cm"/>
    </style:style>
    <style:style style:name="T167_157" style:family="text"/>
    <style:style style:name="T167_158" style:family="text">
      <style:text-properties fo:letter-spacing="-0.004cm"/>
    </style:style>
    <style:style style:name="T167_159" style:family="text"/>
    <style:style style:name="T167_160" style:family="text">
      <style:text-properties fo:letter-spacing="-0.002cm"/>
    </style:style>
    <style:style style:name="T167_161" style:family="text"/>
    <style:style style:name="P168" style:family="paragraph" style:parent-style-name="Body_20_Text">
      <style:paragraph-properties fo:text-align="justify" fo:margin-left="1.87cm" fo:margin-right="1.831cm"/>
    </style:style>
    <style:style style:name="T168_1" style:family="text"/>
    <style:style style:name="T168_2" style:family="text">
      <style:text-properties fo:letter-spacing="0.002cm"/>
    </style:style>
    <style:style style:name="T168_3" style:family="text"/>
    <style:style style:name="T168_4" style:family="text">
      <style:text-properties fo:letter-spacing="0.002cm"/>
    </style:style>
    <style:style style:name="T168_5" style:family="text"/>
    <style:style style:name="T168_6" style:family="text">
      <style:text-properties fo:letter-spacing="0.002cm"/>
    </style:style>
    <style:style style:name="T168_7" style:family="text"/>
    <style:style style:name="T168_8" style:family="text">
      <style:text-properties fo:letter-spacing="0.028cm"/>
    </style:style>
    <style:style style:name="T168_9" style:family="text"/>
    <style:style style:name="T168_10" style:family="text">
      <style:text-properties fo:letter-spacing="0.023cm"/>
    </style:style>
    <style:style style:name="T168_11" style:family="text"/>
    <style:style style:name="T168_12" style:family="text">
      <style:text-properties fo:letter-spacing="0.026cm"/>
    </style:style>
    <style:style style:name="T168_13" style:family="text"/>
    <style:style style:name="T168_14" style:family="text">
      <style:text-properties fo:letter-spacing="0.021cm"/>
    </style:style>
    <style:style style:name="T168_15" style:family="text"/>
    <style:style style:name="T168_16" style:family="text">
      <style:text-properties fo:letter-spacing="0.023cm"/>
    </style:style>
    <style:style style:name="T168_17" style:family="text"/>
    <style:style style:name="T168_18" style:family="text">
      <style:text-properties fo:letter-spacing="0.018cm"/>
    </style:style>
    <style:style style:name="T168_19" style:family="text"/>
    <style:style style:name="T168_20" style:family="text">
      <style:text-properties fo:letter-spacing="0.026cm"/>
    </style:style>
    <style:style style:name="T168_21" style:family="text"/>
    <style:style style:name="T168_22" style:family="text">
      <style:text-properties fo:letter-spacing="0.025cm"/>
    </style:style>
    <style:style style:name="T168_23" style:family="text"/>
    <style:style style:name="T168_24" style:family="text">
      <style:text-properties fo:letter-spacing="0.023cm"/>
    </style:style>
    <style:style style:name="T168_25" style:family="text"/>
    <style:style style:name="T168_26" style:family="text">
      <style:text-properties fo:letter-spacing="0.023cm"/>
    </style:style>
    <style:style style:name="T168_27" style:family="text"/>
    <style:style style:name="T168_28" style:family="text">
      <style:text-properties fo:letter-spacing="0.019cm"/>
    </style:style>
    <style:style style:name="T168_29" style:family="text"/>
    <style:style style:name="T168_30" style:family="text">
      <style:text-properties fo:letter-spacing="0.023cm"/>
    </style:style>
    <style:style style:name="T168_31" style:family="text"/>
    <style:style style:name="T168_32" style:family="text">
      <style:text-properties fo:letter-spacing="0.025cm"/>
    </style:style>
    <style:style style:name="T168_33" style:family="text"/>
    <style:style style:name="T168_34" style:family="text">
      <style:text-properties fo:letter-spacing="0.026cm"/>
    </style:style>
    <style:style style:name="T168_35" style:family="text"/>
    <style:style style:name="T168_36" style:family="text">
      <style:text-properties fo:letter-spacing="0.023cm"/>
    </style:style>
    <style:style style:name="T168_37" style:family="text"/>
    <style:style style:name="T168_38" style:family="text">
      <style:text-properties fo:letter-spacing="0.021cm"/>
    </style:style>
    <style:style style:name="T168_39" style:family="text"/>
    <style:style style:name="T168_40" style:family="text">
      <style:text-properties fo:letter-spacing="0.026cm"/>
    </style:style>
    <style:style style:name="T168_41" style:family="text"/>
    <style:style style:name="T168_42" style:family="text">
      <style:text-properties fo:letter-spacing="0.023cm"/>
    </style:style>
    <style:style style:name="T168_43" style:family="text"/>
    <style:style style:name="S8" style:family="section" style:master-page-name="MasterPage7">
      <style:section-properties text:dont-balance-text-columns="false">
        <style:columns fo:column-count="0" fo:column-gap="1.27cm"/>
      </style:section-properties>
    </style:style>
    <style:style style:name="P169" style:family="paragraph" style:parent-style-name="Body_20_Text" style:master-page-name="MasterPage7">
      <style:text-properties fo:font-size="10pt" style:font-size-asian="10pt"/>
    </style:style>
    <style:style style:name="P170" style:family="paragraph" style:parent-style-name="Body_20_Text">
      <style:text-properties fo:font-size="10pt" style:font-size-asian="10pt"/>
    </style:style>
    <style:style style:name="P171" style:family="paragraph" style:parent-style-name="Body_20_Text">
      <style:text-properties fo:font-size="10pt" style:font-size-asian="10pt"/>
    </style:style>
    <style:style style:name="P172" style:family="paragraph" style:parent-style-name="Body_20_Text">
      <style:paragraph-properties fo:margin-top="0.012cm"/>
      <style:text-properties fo:font-size="11.5pt" style:font-size-asian="11.5pt"/>
    </style:style>
    <style:style style:name="P173" style:family="paragraph" style:parent-style-name="Body_20_Text">
      <style:paragraph-properties fo:text-align="justify" fo:margin-top="0.166cm" fo:margin-left="1.87cm" fo:margin-right="1.82cm"/>
    </style:style>
    <style:style style:name="T173_1" style:family="text"/>
    <style:style style:name="T173_2" style:family="text">
      <style:text-properties fo:letter-spacing="-0.005cm"/>
    </style:style>
    <style:style style:name="T173_3" style:family="text"/>
    <style:style style:name="T173_4" style:family="text">
      <style:text-properties fo:letter-spacing="-0.002cm"/>
    </style:style>
    <style:style style:name="T173_5" style:family="text"/>
    <style:style style:name="T173_6" style:family="text">
      <style:text-properties fo:letter-spacing="-0.007cm"/>
    </style:style>
    <style:style style:name="T173_7" style:family="text"/>
    <style:style style:name="T173_8" style:family="text">
      <style:text-properties fo:letter-spacing="-0.007cm"/>
    </style:style>
    <style:style style:name="T173_9" style:family="text"/>
    <style:style style:name="T173_10" style:family="text">
      <style:text-properties fo:letter-spacing="-0.011cm"/>
    </style:style>
    <style:style style:name="T173_11" style:family="text"/>
    <style:style style:name="T173_12" style:family="text">
      <style:text-properties fo:letter-spacing="-0.004cm"/>
    </style:style>
    <style:style style:name="T173_13" style:family="text"/>
    <style:style style:name="T173_14" style:family="text">
      <style:text-properties fo:letter-spacing="-0.004cm"/>
    </style:style>
    <style:style style:name="T173_15" style:family="text"/>
    <style:style style:name="T173_16" style:family="text">
      <style:text-properties fo:letter-spacing="-0.005cm"/>
    </style:style>
    <style:style style:name="T173_17" style:family="text"/>
    <style:style style:name="T173_18" style:family="text">
      <style:text-properties fo:letter-spacing="-0.007cm"/>
    </style:style>
    <style:style style:name="T173_19" style:family="text"/>
    <style:style style:name="T173_20" style:family="text">
      <style:text-properties fo:letter-spacing="-0.007cm"/>
    </style:style>
    <style:style style:name="T173_21" style:family="text"/>
    <style:style style:name="T173_22" style:family="text">
      <style:text-properties fo:letter-spacing="-0.002cm"/>
    </style:style>
    <style:style style:name="T173_23" style:family="text"/>
    <style:style style:name="T173_24" style:family="text">
      <style:text-properties fo:letter-spacing="-0.005cm"/>
    </style:style>
    <style:style style:name="T173_25" style:family="text"/>
    <style:style style:name="T173_26" style:family="text">
      <style:text-properties fo:letter-spacing="-0.005cm"/>
    </style:style>
    <style:style style:name="T173_27" style:family="text"/>
    <style:style style:name="T173_28" style:family="text">
      <style:text-properties fo:letter-spacing="-0.005cm"/>
    </style:style>
    <style:style style:name="T173_29" style:family="text"/>
    <style:style style:name="T173_30" style:family="text">
      <style:text-properties fo:letter-spacing="0.002cm"/>
    </style:style>
    <style:style style:name="T173_31" style:family="text"/>
    <style:style style:name="T173_32" style:family="text">
      <style:text-properties fo:letter-spacing="-0.007cm"/>
    </style:style>
    <style:style style:name="T173_33" style:family="text"/>
    <style:style style:name="T173_34" style:family="text">
      <style:text-properties fo:letter-spacing="-0.005cm"/>
    </style:style>
    <style:style style:name="T173_35" style:family="text"/>
    <style:style style:name="T173_36" style:family="text">
      <style:text-properties fo:letter-spacing="-0.009cm"/>
    </style:style>
    <style:style style:name="T173_37" style:family="text"/>
    <style:style style:name="T173_38" style:family="text">
      <style:text-properties fo:letter-spacing="0.106cm"/>
    </style:style>
    <style:style style:name="T173_39" style:family="text"/>
    <style:style style:name="T173_40" style:family="text">
      <style:text-properties fo:letter-spacing="-0.102cm"/>
    </style:style>
    <style:style style:name="T173_41" style:family="text"/>
    <style:style style:name="T173_42" style:family="text">
      <style:text-properties fo:letter-spacing="0.002cm"/>
    </style:style>
    <style:style style:name="T173_43" style:family="text"/>
    <style:style style:name="T173_44" style:family="text">
      <style:text-properties fo:letter-spacing="0.002cm"/>
    </style:style>
    <style:style style:name="T173_45" style:family="text"/>
    <style:style style:name="T173_46" style:family="text">
      <style:text-properties fo:letter-spacing="0.002cm"/>
    </style:style>
    <style:style style:name="T173_47" style:family="text"/>
    <style:style style:name="T173_48" style:family="text">
      <style:text-properties fo:letter-spacing="0.002cm"/>
    </style:style>
    <style:style style:name="T173_49" style:family="text"/>
    <style:style style:name="T173_50" style:family="text">
      <style:text-properties fo:letter-spacing="-0.012cm"/>
    </style:style>
    <style:style style:name="T173_51" style:family="text"/>
    <style:style style:name="T173_52" style:family="text">
      <style:text-properties fo:letter-spacing="-0.014cm"/>
    </style:style>
    <style:style style:name="T173_53" style:family="text"/>
    <style:style style:name="T173_54" style:family="text">
      <style:text-properties fo:letter-spacing="-0.011cm"/>
    </style:style>
    <style:style style:name="T173_55" style:family="text"/>
    <style:style style:name="T173_56" style:family="text">
      <style:text-properties fo:letter-spacing="-0.016cm"/>
    </style:style>
    <style:style style:name="T173_57" style:family="text"/>
    <style:style style:name="T173_58" style:family="text">
      <style:text-properties fo:letter-spacing="-0.009cm"/>
    </style:style>
    <style:style style:name="T173_59" style:family="text"/>
    <style:style style:name="T173_60" style:family="text">
      <style:text-properties fo:letter-spacing="-0.014cm"/>
    </style:style>
    <style:style style:name="T173_61" style:family="text"/>
    <style:style style:name="T173_62" style:family="text">
      <style:text-properties fo:letter-spacing="-0.016cm"/>
    </style:style>
    <style:style style:name="T173_63" style:family="text"/>
    <style:style style:name="T173_64" style:family="text">
      <style:text-properties fo:letter-spacing="-0.009cm"/>
    </style:style>
    <style:style style:name="T173_65" style:family="text"/>
    <style:style style:name="T173_66" style:family="text">
      <style:text-properties fo:letter-spacing="-0.018cm"/>
    </style:style>
    <style:style style:name="T173_67" style:family="text"/>
    <style:style style:name="T173_68" style:family="text">
      <style:text-properties fo:letter-spacing="-0.007cm"/>
    </style:style>
    <style:style style:name="T173_69" style:family="text"/>
    <style:style style:name="T173_70" style:family="text">
      <style:text-properties fo:letter-spacing="-0.011cm"/>
    </style:style>
    <style:style style:name="T173_71" style:family="text"/>
    <style:style style:name="T173_72" style:family="text">
      <style:text-properties fo:letter-spacing="-0.014cm"/>
    </style:style>
    <style:style style:name="T173_73" style:family="text"/>
    <style:style style:name="T173_74" style:family="text">
      <style:text-properties fo:letter-spacing="-0.011cm"/>
    </style:style>
    <style:style style:name="T173_75" style:family="text"/>
    <style:style style:name="T173_76" style:family="text">
      <style:text-properties fo:letter-spacing="-0.012cm"/>
    </style:style>
    <style:style style:name="T173_77" style:family="text"/>
    <style:style style:name="T173_78" style:family="text">
      <style:text-properties fo:letter-spacing="-0.016cm"/>
    </style:style>
    <style:style style:name="T173_79" style:family="text"/>
    <style:style style:name="T173_80" style:family="text">
      <style:text-properties fo:letter-spacing="-0.104cm"/>
    </style:style>
    <style:style style:name="T173_81" style:family="text"/>
    <style:style style:name="T173_82" style:family="text">
      <style:text-properties fo:letter-spacing="-0.005cm"/>
    </style:style>
    <style:style style:name="T173_83" style:family="text"/>
    <style:style style:name="T173_84" style:family="text">
      <style:text-properties fo:letter-spacing="-0.009cm"/>
    </style:style>
    <style:style style:name="T173_85" style:family="text"/>
    <style:style style:name="T173_86" style:family="text">
      <style:text-properties fo:letter-spacing="-0.005cm"/>
    </style:style>
    <style:style style:name="T173_87" style:family="text"/>
    <style:style style:name="T173_88" style:family="text">
      <style:text-properties fo:letter-spacing="-0.007cm"/>
    </style:style>
    <style:style style:name="T173_89" style:family="text"/>
    <style:style style:name="T173_90" style:family="text">
      <style:text-properties fo:letter-spacing="-0.009cm"/>
    </style:style>
    <style:style style:name="T173_91" style:family="text"/>
    <style:style style:name="T173_92" style:family="text">
      <style:text-properties fo:letter-spacing="-0.009cm"/>
    </style:style>
    <style:style style:name="T173_93" style:family="text"/>
    <style:style style:name="T173_94" style:family="text">
      <style:text-properties fo:letter-spacing="-0.005cm"/>
    </style:style>
    <style:style style:name="T173_95" style:family="text"/>
    <style:style style:name="T173_96" style:family="text">
      <style:text-properties fo:letter-spacing="-0.009cm"/>
    </style:style>
    <style:style style:name="T173_97" style:family="text"/>
    <style:style style:name="T173_98" style:family="text">
      <style:text-properties fo:letter-spacing="-0.007cm"/>
    </style:style>
    <style:style style:name="T173_99" style:family="text"/>
    <style:style style:name="T173_100" style:family="text">
      <style:text-properties fo:letter-spacing="-0.011cm"/>
    </style:style>
    <style:style style:name="T173_101" style:family="text"/>
    <style:style style:name="T173_102" style:family="text">
      <style:text-properties fo:letter-spacing="-0.004cm"/>
    </style:style>
    <style:style style:name="T173_103" style:family="text"/>
    <style:style style:name="T173_104" style:family="text">
      <style:text-properties fo:letter-spacing="-0.007cm"/>
    </style:style>
    <style:style style:name="T173_105" style:family="text"/>
    <style:style style:name="T173_106" style:family="text">
      <style:text-properties fo:letter-spacing="-0.004cm"/>
    </style:style>
    <style:style style:name="T173_107" style:family="text"/>
    <style:style style:name="T173_108" style:family="text">
      <style:text-properties fo:letter-spacing="-0.011cm"/>
    </style:style>
    <style:style style:name="T173_109" style:family="text"/>
    <style:style style:name="P174" style:family="paragraph" style:parent-style-name="Body_20_Text">
      <style:paragraph-properties fo:text-align="justify" fo:margin-top="0.002cm" fo:margin-left="1.87cm" fo:margin-right="1.826cm"/>
    </style:style>
    <style:style style:name="T174_1" style:family="text"/>
    <style:style style:name="T174_2" style:family="text">
      <style:text-properties fo:letter-spacing="0.002cm"/>
    </style:style>
    <style:style style:name="T174_3" style:family="text"/>
    <style:style style:name="T174_4" style:family="text">
      <style:text-properties fo:letter-spacing="-0.104cm"/>
    </style:style>
    <style:style style:name="T174_5" style:family="text"/>
    <style:style style:name="T174_6" style:family="text">
      <style:text-properties fo:letter-spacing="-0.018cm"/>
    </style:style>
    <style:style style:name="T174_7" style:family="text"/>
    <style:style style:name="T174_8" style:family="text">
      <style:text-properties fo:letter-spacing="-0.016cm"/>
    </style:style>
    <style:style style:name="T174_9" style:family="text"/>
    <style:style style:name="T174_10" style:family="text">
      <style:text-properties fo:letter-spacing="-0.012cm"/>
    </style:style>
    <style:style style:name="T174_11" style:family="text"/>
    <style:style style:name="T174_12" style:family="text">
      <style:text-properties fo:letter-spacing="-0.018cm"/>
    </style:style>
    <style:style style:name="T174_13" style:family="text"/>
    <style:style style:name="T174_14" style:family="text">
      <style:text-properties fo:letter-spacing="-0.018cm"/>
    </style:style>
    <style:style style:name="T174_15" style:family="text"/>
    <style:style style:name="T174_16" style:family="text">
      <style:text-properties fo:letter-spacing="-0.019cm"/>
    </style:style>
    <style:style style:name="T174_17" style:family="text"/>
    <style:style style:name="T174_18" style:family="text">
      <style:text-properties fo:letter-spacing="-0.014cm"/>
    </style:style>
    <style:style style:name="T174_19" style:family="text"/>
    <style:style style:name="T174_20" style:family="text">
      <style:text-properties fo:letter-spacing="-0.014cm"/>
    </style:style>
    <style:style style:name="T174_21" style:family="text"/>
    <style:style style:name="T174_22" style:family="text">
      <style:text-properties fo:letter-spacing="-0.014cm"/>
    </style:style>
    <style:style style:name="T174_23" style:family="text"/>
    <style:style style:name="T174_24" style:family="text">
      <style:text-properties fo:letter-spacing="-0.009cm"/>
    </style:style>
    <style:style style:name="T174_25" style:family="text"/>
    <style:style style:name="T174_26" style:family="text">
      <style:text-properties fo:letter-spacing="-0.019cm"/>
    </style:style>
    <style:style style:name="T174_27" style:family="text"/>
    <style:style style:name="T174_28" style:family="text">
      <style:text-properties fo:letter-spacing="-0.016cm"/>
    </style:style>
    <style:style style:name="T174_29" style:family="text"/>
    <style:style style:name="T174_30" style:family="text">
      <style:text-properties fo:letter-spacing="-0.014cm"/>
    </style:style>
    <style:style style:name="T174_31" style:family="text"/>
    <style:style style:name="T174_32" style:family="text">
      <style:text-properties fo:letter-spacing="-0.014cm"/>
    </style:style>
    <style:style style:name="T174_33" style:family="text"/>
    <style:style style:name="T174_34" style:family="text">
      <style:text-properties fo:letter-spacing="-0.104cm"/>
    </style:style>
    <style:style style:name="T174_35" style:family="text"/>
    <style:style style:name="T174_36" style:family="text">
      <style:text-properties style:text-position="55% 100%" fo:font-size="5.5pt" style:font-size-asian="5.5pt"/>
    </style:style>
    <style:style style:name="P175" style:family="paragraph" style:parent-style-name="Normal">
      <style:paragraph-properties fo:text-align="justify" fo:margin-left="1.87cm" fo:margin-right="1.819cm"/>
    </style:style>
    <style:style style:name="T175_1" style:family="text">
      <style:text-properties fo:font-weight="bold" style:font-weight-asian="bold"/>
    </style:style>
    <style:style style:name="T175_2" style:family="text">
      <style:text-properties fo:letter-spacing="0.002cm" fo:font-weight="bold" style:font-weight-asian="bold"/>
    </style:style>
    <style:style style:name="T175_3" style:family="text">
      <style:text-properties fo:font-weight="bold" style:font-weight-asian="bold"/>
    </style:style>
    <style:style style:name="T175_4" style:family="text">
      <style:text-properties fo:letter-spacing="0.002cm" fo:font-weight="bold" style:font-weight-asian="bold"/>
    </style:style>
    <style:style style:name="T175_5" style:family="text">
      <style:text-properties fo:font-weight="bold" style:font-weight-asian="bold"/>
    </style:style>
    <style:style style:name="T175_6" style:family="text">
      <style:text-properties fo:letter-spacing="0.002cm" fo:font-weight="bold" style:font-weight-asian="bold"/>
    </style:style>
    <style:style style:name="T175_7" style:family="text">
      <style:text-properties fo:font-weight="bold" style:font-weight-asian="bold"/>
    </style:style>
    <style:style style:name="T175_8" style:family="text"/>
    <style:style style:name="T175_9" style:family="text">
      <style:text-properties fo:letter-spacing="0.002cm"/>
    </style:style>
    <style:style style:name="T175_10" style:family="text"/>
    <style:style style:name="T175_11" style:family="text">
      <style:text-properties fo:letter-spacing="0.002cm"/>
    </style:style>
    <style:style style:name="T175_12" style:family="text"/>
    <style:style style:name="T175_13" style:family="text">
      <style:text-properties fo:letter-spacing="0.002cm"/>
    </style:style>
    <style:style style:name="T175_14" style:family="text"/>
    <style:style style:name="T175_15" style:family="text">
      <style:text-properties fo:letter-spacing="0.002cm"/>
    </style:style>
    <style:style style:name="T175_16" style:family="text"/>
    <style:style style:name="T175_17" style:family="text">
      <style:text-properties fo:letter-spacing="-0.007cm"/>
    </style:style>
    <style:style style:name="T175_18" style:family="text"/>
    <style:style style:name="T175_19" style:family="text">
      <style:text-properties fo:letter-spacing="-0.007cm"/>
    </style:style>
    <style:style style:name="T175_20" style:family="text"/>
    <style:style style:name="T175_21" style:family="text">
      <style:text-properties fo:letter-spacing="-0.005cm"/>
    </style:style>
    <style:style style:name="T175_22" style:family="text"/>
    <style:style style:name="T175_23" style:family="text">
      <style:text-properties fo:letter-spacing="-0.005cm"/>
    </style:style>
    <style:style style:name="T175_24" style:family="text"/>
    <style:style style:name="T175_25" style:family="text">
      <style:text-properties fo:letter-spacing="-0.005cm"/>
    </style:style>
    <style:style style:name="T175_26" style:family="text"/>
    <style:style style:name="T175_27" style:family="text">
      <style:text-properties fo:letter-spacing="-0.007cm"/>
    </style:style>
    <style:style style:name="T175_28" style:family="text"/>
    <style:style style:name="T175_29" style:family="text">
      <style:text-properties fo:letter-spacing="-0.009cm"/>
    </style:style>
    <style:style style:name="T175_30" style:family="text"/>
    <style:style style:name="T175_31" style:family="text">
      <style:text-properties fo:letter-spacing="-0.004cm"/>
    </style:style>
    <style:style style:name="T175_32" style:family="text"/>
    <style:style style:name="T175_33" style:family="text">
      <style:text-properties fo:letter-spacing="-0.007cm"/>
    </style:style>
    <style:style style:name="T175_34" style:family="text"/>
    <style:style style:name="T175_35" style:family="text">
      <style:text-properties fo:letter-spacing="-0.005cm"/>
    </style:style>
    <style:style style:name="T175_36" style:family="text"/>
    <style:style style:name="T175_37" style:family="text">
      <style:text-properties fo:letter-spacing="-0.005cm"/>
    </style:style>
    <style:style style:name="T175_38" style:family="text"/>
    <style:style style:name="T175_39" style:family="text">
      <style:text-properties fo:letter-spacing="-0.005cm"/>
    </style:style>
    <style:style style:name="T175_40" style:family="text"/>
    <style:style style:name="T175_41" style:family="text">
      <style:text-properties fo:letter-spacing="-0.011cm"/>
    </style:style>
    <style:style style:name="T175_42" style:family="text"/>
    <style:style style:name="T175_43" style:family="text">
      <style:text-properties fo:letter-spacing="-0.009cm"/>
    </style:style>
    <style:style style:name="T175_44" style:family="text"/>
    <style:style style:name="T175_45" style:family="text">
      <style:text-properties fo:letter-spacing="-0.005cm"/>
    </style:style>
    <style:style style:name="T175_46" style:family="text"/>
    <style:style style:name="T175_47" style:family="text">
      <style:text-properties fo:letter-spacing="-0.104cm"/>
    </style:style>
    <style:style style:name="T175_48" style:family="text">
      <style:text-properties fo:letter-spacing="-0.002cm"/>
    </style:style>
    <style:style style:name="T175_49" style:family="text">
      <style:text-properties fo:letter-spacing="-0.019cm"/>
    </style:style>
    <style:style style:name="T175_50" style:family="text">
      <style:text-properties fo:letter-spacing="-0.002cm"/>
    </style:style>
    <style:style style:name="T175_51" style:family="text">
      <style:text-properties fo:letter-spacing="-0.026cm"/>
    </style:style>
    <style:style style:name="T175_52" style:family="text">
      <style:text-properties fo:letter-spacing="-0.002cm"/>
    </style:style>
    <style:style style:name="T175_53" style:family="text">
      <style:text-properties fo:letter-spacing="-0.014cm"/>
    </style:style>
    <style:style style:name="T175_54" style:family="text">
      <style:text-properties fo:letter-spacing="-0.002cm"/>
    </style:style>
    <style:style style:name="T175_55" style:family="text">
      <style:text-properties fo:letter-spacing="-0.023cm"/>
    </style:style>
    <style:style style:name="T175_56" style:family="text"/>
    <style:style style:name="T175_57" style:family="text">
      <style:text-properties fo:letter-spacing="-0.021cm"/>
    </style:style>
    <style:style style:name="T175_58" style:family="text"/>
    <style:style style:name="T175_59" style:family="text">
      <style:text-properties fo:letter-spacing="-0.019cm"/>
    </style:style>
    <style:style style:name="T175_60" style:family="text"/>
    <style:style style:name="T175_61" style:family="text">
      <style:text-properties fo:letter-spacing="-0.019cm"/>
    </style:style>
    <style:style style:name="T175_62" style:family="text"/>
    <style:style style:name="T175_63" style:family="text">
      <style:text-properties fo:letter-spacing="-0.026cm"/>
    </style:style>
    <style:style style:name="T175_64" style:family="text"/>
    <style:style style:name="T175_65" style:family="text">
      <style:text-properties fo:letter-spacing="-0.019cm"/>
    </style:style>
    <style:style style:name="T175_66" style:family="text">
      <style:text-properties fo:font-weight="bold" style:font-weight-asian="bold"/>
    </style:style>
    <style:style style:name="T175_67" style:family="text">
      <style:text-properties fo:letter-spacing="-0.028cm" fo:font-weight="bold" style:font-weight-asian="bold"/>
    </style:style>
    <style:style style:name="T175_68" style:family="text">
      <style:text-properties fo:font-weight="bold" style:font-weight-asian="bold"/>
    </style:style>
    <style:style style:name="T175_69" style:family="text">
      <style:text-properties fo:letter-spacing="-0.03cm" fo:font-weight="bold" style:font-weight-asian="bold"/>
    </style:style>
    <style:style style:name="T175_70" style:family="text">
      <style:text-properties fo:font-weight="bold" style:font-weight-asian="bold"/>
    </style:style>
    <style:style style:name="T175_71" style:family="text">
      <style:text-properties fo:letter-spacing="-0.104cm" fo:font-weight="bold" style:font-weight-asian="bold"/>
    </style:style>
    <style:style style:name="T175_72" style:family="text">
      <style:text-properties fo:font-weight="bold" style:font-weight-asian="bold"/>
    </style:style>
    <style:style style:name="T175_73" style:family="text">
      <style:text-properties fo:letter-spacing="0.002cm" fo:font-weight="bold" style:font-weight-asian="bold"/>
    </style:style>
    <style:style style:name="T175_74" style:family="text">
      <style:text-properties fo:font-weight="bold" style:font-weight-asian="bold"/>
    </style:style>
    <style:style style:name="T175_75" style:family="text">
      <style:text-properties fo:letter-spacing="-0.014cm" fo:font-weight="bold" style:font-weight-asian="bold"/>
    </style:style>
    <style:style style:name="T175_76" style:family="text">
      <style:text-properties fo:font-weight="bold" style:font-weight-asian="bold"/>
    </style:style>
    <style:style style:name="T175_77" style:family="text">
      <style:text-properties fo:letter-spacing="-0.021cm" fo:font-weight="bold" style:font-weight-asian="bold"/>
    </style:style>
    <style:style style:name="T175_78" style:family="text">
      <style:text-properties fo:font-weight="bold" style:font-weight-asian="bold"/>
    </style:style>
    <style:style style:name="T175_79" style:family="text">
      <style:text-properties fo:letter-spacing="-0.016cm" fo:font-weight="bold" style:font-weight-asian="bold"/>
    </style:style>
    <style:style style:name="T175_80" style:family="text">
      <style:text-properties fo:font-weight="bold" style:font-weight-asian="bold"/>
    </style:style>
    <style:style style:name="T175_81" style:family="text">
      <style:text-properties fo:letter-spacing="-0.019cm" fo:font-weight="bold" style:font-weight-asian="bold"/>
    </style:style>
    <style:style style:name="T175_82" style:family="text">
      <style:text-properties fo:font-weight="bold" style:font-weight-asian="bold"/>
    </style:style>
    <style:style style:name="T175_83" style:family="text">
      <style:text-properties fo:letter-spacing="-0.012cm" fo:font-weight="bold" style:font-weight-asian="bold"/>
    </style:style>
    <style:style style:name="T175_84" style:family="text">
      <style:text-properties fo:font-weight="bold" style:font-weight-asian="bold"/>
    </style:style>
    <style:style style:name="T175_85" style:family="text">
      <style:text-properties fo:letter-spacing="-0.012cm" fo:font-weight="bold" style:font-weight-asian="bold"/>
    </style:style>
    <style:style style:name="T175_86" style:family="text">
      <style:text-properties fo:font-weight="bold" style:font-weight-asian="bold"/>
    </style:style>
    <style:style style:name="T175_87" style:family="text">
      <style:text-properties fo:letter-spacing="-0.011cm" fo:font-weight="bold" style:font-weight-asian="bold"/>
    </style:style>
    <style:style style:name="T175_88" style:family="text">
      <style:text-properties fo:font-weight="bold" style:font-weight-asian="bold"/>
    </style:style>
    <style:style style:name="T175_89" style:family="text">
      <style:text-properties fo:letter-spacing="-0.018cm" fo:font-weight="bold" style:font-weight-asian="bold"/>
    </style:style>
    <style:style style:name="T175_90" style:family="text">
      <style:text-properties fo:font-weight="bold" style:font-weight-asian="bold"/>
    </style:style>
    <style:style style:name="T175_91" style:family="text">
      <style:text-properties fo:letter-spacing="-0.014cm" fo:font-weight="bold" style:font-weight-asian="bold"/>
    </style:style>
    <style:style style:name="T175_92" style:family="text">
      <style:text-properties fo:font-weight="bold" style:font-weight-asian="bold"/>
    </style:style>
    <style:style style:name="T175_93" style:family="text">
      <style:text-properties fo:letter-spacing="-0.014cm" fo:font-weight="bold" style:font-weight-asian="bold"/>
    </style:style>
    <style:style style:name="T175_94" style:family="text">
      <style:text-properties fo:font-weight="bold" style:font-weight-asian="bold"/>
    </style:style>
    <style:style style:name="T175_95" style:family="text">
      <style:text-properties fo:letter-spacing="-0.014cm" fo:font-weight="bold" style:font-weight-asian="bold"/>
    </style:style>
    <style:style style:name="T175_96" style:family="text">
      <style:text-properties fo:font-weight="bold" style:font-weight-asian="bold"/>
    </style:style>
    <style:style style:name="T175_97" style:family="text">
      <style:text-properties fo:letter-spacing="-0.014cm" fo:font-weight="bold" style:font-weight-asian="bold"/>
    </style:style>
    <style:style style:name="T175_98" style:family="text">
      <style:text-properties fo:font-weight="bold" style:font-weight-asian="bold"/>
    </style:style>
    <style:style style:name="T175_99" style:family="text">
      <style:text-properties fo:letter-spacing="-0.016cm" fo:font-weight="bold" style:font-weight-asian="bold"/>
    </style:style>
    <style:style style:name="T175_100" style:family="text">
      <style:text-properties fo:font-weight="bold" style:font-weight-asian="bold"/>
    </style:style>
    <style:style style:name="T175_101" style:family="text">
      <style:text-properties fo:letter-spacing="-0.021cm" fo:font-weight="bold" style:font-weight-asian="bold"/>
    </style:style>
    <style:style style:name="T175_102" style:family="text">
      <style:text-properties fo:font-weight="bold" style:font-weight-asian="bold"/>
    </style:style>
    <style:style style:name="T175_103" style:family="text">
      <style:text-properties fo:letter-spacing="-0.104cm" fo:font-weight="bold" style:font-weight-asian="bold"/>
    </style:style>
    <style:style style:name="T175_104" style:family="text">
      <style:text-properties fo:font-weight="bold" style:font-weight-asian="bold"/>
    </style:style>
    <style:style style:name="T175_105" style:family="text"/>
    <style:style style:name="T175_106" style:family="text">
      <style:text-properties fo:letter-spacing="0.002cm"/>
    </style:style>
    <style:style style:name="T175_107" style:family="text"/>
    <style:style style:name="T175_108" style:family="text">
      <style:text-properties fo:letter-spacing="0.002cm"/>
    </style:style>
    <style:style style:name="T175_109" style:family="text"/>
    <style:style style:name="T175_110" style:family="text">
      <style:text-properties fo:letter-spacing="0.002cm"/>
    </style:style>
    <style:style style:name="T175_111" style:family="text"/>
    <style:style style:name="T175_112" style:family="text">
      <style:text-properties fo:letter-spacing="-0.104cm"/>
    </style:style>
    <style:style style:name="T175_113" style:family="text"/>
    <style:style style:name="T175_114" style:family="text">
      <style:text-properties fo:letter-spacing="0.002cm"/>
    </style:style>
    <style:style style:name="T175_115" style:family="text"/>
    <style:style style:name="T175_116" style:family="text">
      <style:text-properties fo:letter-spacing="-0.007cm"/>
    </style:style>
    <style:style style:name="T175_117" style:family="text"/>
    <style:style style:name="T175_118" style:family="text">
      <style:text-properties fo:letter-spacing="-0.002cm"/>
    </style:style>
    <style:style style:name="T175_119" style:family="text"/>
    <style:style style:name="P176" style:family="paragraph" style:parent-style-name="Body_20_Text">
      <style:paragraph-properties fo:margin-top="0.016cm"/>
      <style:text-properties fo:font-size="10.5pt" style:font-size-asian="10.5pt"/>
    </style:style>
    <style:style style:name="P177" style:family="paragraph" style:parent-style-name="List_20_Paragraph">
      <style:paragraph-properties fo:text-align="justify" fo:text-indent="-1.272cm" fo:line-height="0.444cm" fo:margin-right="0cm">
        <style:tab-stops>
          <style:tab-stop style:type="left" style:leader-style="none" style:position="0.002cm"/>
        </style:tab-stops>
      </style:paragraph-properties>
      <style:text-properties fo:font-weight="bold" style:font-weight-asian="bold"/>
    </style:style>
    <style:style style:name="T177_1" style:family="text">
      <style:text-properties fo:font-weight="bold" style:font-weight-asian="bold"/>
    </style:style>
    <style:style style:name="T177_2" style:family="text">
      <style:text-properties fo:letter-spacing="-0.007cm" fo:font-weight="bold" style:font-weight-asian="bold"/>
    </style:style>
    <style:style style:name="T177_3" style:family="text">
      <style:text-properties fo:font-weight="bold" style:font-weight-asian="bold"/>
    </style:style>
    <style:style style:name="P178" style:family="paragraph" style:parent-style-name="List_20_Paragraph">
      <style:paragraph-properties fo:text-align="justify" fo:text-indent="-0.582cm" fo:line-height="0.444cm" fo:margin-left="4.41cm" fo:margin-right="0cm">
        <style:tab-stops>
          <style:tab-stop style:type="left" style:leader-style="none" style:position="0.002cm"/>
        </style:tab-stops>
      </style:paragraph-properties>
      <style:text-properties fo:font-weight="bold" style:font-weight-asian="bold"/>
    </style:style>
    <style:style style:name="T178_1" style:family="text">
      <style:text-properties fo:font-weight="bold" style:font-weight-asian="bold"/>
    </style:style>
    <style:style style:name="T178_2" style:family="text">
      <style:text-properties fo:letter-spacing="-0.005cm" fo:font-weight="bold" style:font-weight-asian="bold"/>
    </style:style>
    <style:style style:name="T178_3" style:family="text">
      <style:text-properties fo:font-weight="bold" style:font-weight-asian="bold"/>
    </style:style>
    <style:style style:name="P179" style:family="paragraph" style:parent-style-name="List_20_Paragraph">
      <style:paragraph-properties fo:text-align="justify" fo:text-indent="0cm" fo:margin-top="0.004cm" fo:margin-right="1.82cm">
        <style:tab-stops>
          <style:tab-stop style:type="left" style:leader-style="none" style:position="1.217cm"/>
        </style:tab-stops>
      </style:paragraph-properties>
    </style:style>
    <style:style style:name="FR11" style:family="graphic" style:parent-style-name="List_20_Paragraph">
      <style:graphic-properties draw:stroke="none" draw:fill-color="#000000" fo:background-color="#000000" fo:border-top="none" fo:border-bottom="none" fo:border-left="none" fo:border-right="none" style:horizontal-pos="from-left" style:horizontal-rel="page" style:vertical-pos="from-top" style:vertical-rel="paragraph" style:flow-with-text="false" style:wrap="run-through" style:run-through="background" draw:auto-grow-height="false" draw:auto-grow-width="false"/>
    </style:style>
    <style:style style:name="T179_1" style:family="text">
      <style:text-properties fo:font-weight="bold" style:font-weight-asian="bold"/>
    </style:style>
    <style:style style:name="T179_2" style:family="text"/>
    <style:style style:name="T179_3" style:family="text">
      <style:text-properties fo:letter-spacing="0.002cm"/>
    </style:style>
    <style:style style:name="T179_4" style:family="text"/>
    <style:style style:name="T179_5" style:family="text">
      <style:text-properties fo:letter-spacing="0.002cm"/>
    </style:style>
    <style:style style:name="T179_6" style:family="text"/>
    <style:style style:name="T179_7" style:family="text">
      <style:text-properties fo:letter-spacing="-0.104cm"/>
    </style:style>
    <style:style style:name="T179_8" style:family="text"/>
    <style:style style:name="T179_9" style:family="text">
      <style:text-properties fo:letter-spacing="0.002cm"/>
    </style:style>
    <style:style style:name="T179_10" style:family="text"/>
    <style:style style:name="T179_11" style:family="text">
      <style:text-properties fo:letter-spacing="0.002cm"/>
    </style:style>
    <style:style style:name="T179_12" style:family="text"/>
    <style:style style:name="T179_13" style:family="text">
      <style:text-properties fo:letter-spacing="0.002cm"/>
    </style:style>
    <style:style style:name="T179_14" style:family="text"/>
    <style:style style:name="T179_15" style:family="text">
      <style:text-properties fo:letter-spacing="0.002cm"/>
    </style:style>
    <style:style style:name="T179_16" style:family="text"/>
    <style:style style:name="T179_17" style:family="text">
      <style:text-properties fo:letter-spacing="-0.025cm"/>
    </style:style>
    <style:style style:name="T179_18" style:family="text"/>
    <style:style style:name="T179_19" style:family="text">
      <style:text-properties fo:letter-spacing="-0.014cm"/>
    </style:style>
    <style:style style:name="T179_20" style:family="text"/>
    <style:style style:name="T179_21" style:family="text">
      <style:text-properties fo:letter-spacing="-0.018cm"/>
    </style:style>
    <style:style style:name="T179_22" style:family="text"/>
    <style:style style:name="T179_23" style:family="text">
      <style:text-properties fo:letter-spacing="-0.014cm"/>
    </style:style>
    <style:style style:name="T179_24" style:family="text"/>
    <style:style style:name="T179_25" style:family="text">
      <style:text-properties fo:letter-spacing="-0.019cm"/>
    </style:style>
    <style:style style:name="T179_26" style:family="text"/>
    <style:style style:name="T179_27" style:family="text">
      <style:text-properties fo:letter-spacing="-0.016cm"/>
    </style:style>
    <style:style style:name="T179_28" style:family="text"/>
    <style:style style:name="T179_29" style:family="text">
      <style:text-properties fo:letter-spacing="-0.018cm"/>
    </style:style>
    <style:style style:name="T179_30" style:family="text"/>
    <style:style style:name="T179_31" style:family="text">
      <style:text-properties fo:letter-spacing="-0.018cm"/>
    </style:style>
    <style:style style:name="T179_32" style:family="text"/>
    <style:style style:name="T179_33" style:family="text">
      <style:text-properties fo:letter-spacing="-0.021cm"/>
    </style:style>
    <style:style style:name="T179_34" style:family="text"/>
    <style:style style:name="T179_35" style:family="text">
      <style:text-properties fo:letter-spacing="-0.012cm"/>
    </style:style>
    <style:style style:name="T179_36" style:family="text"/>
    <style:style style:name="T179_37" style:family="text">
      <style:text-properties fo:letter-spacing="-0.104cm"/>
    </style:style>
    <style:style style:name="T179_38" style:family="text"/>
    <style:style style:name="T179_39" style:family="text">
      <style:text-properties fo:letter-spacing="0.002cm"/>
    </style:style>
    <style:style style:name="T179_40" style:family="text"/>
    <style:style style:name="T179_41" style:family="text">
      <style:text-properties fo:letter-spacing="0.002cm"/>
    </style:style>
    <style:style style:name="T179_42" style:family="text"/>
    <style:style style:name="T179_43" style:family="text">
      <style:text-properties fo:letter-spacing="0.002cm"/>
    </style:style>
    <style:style style:name="T179_44" style:family="text"/>
    <style:style style:name="T179_45" style:family="text">
      <style:text-properties fo:letter-spacing="0.002cm"/>
    </style:style>
    <style:style style:name="T179_46" style:family="text"/>
    <style:style style:name="T179_47" style:family="text">
      <style:text-properties fo:letter-spacing="0.002cm"/>
    </style:style>
    <style:style style:name="T179_48" style:family="text"/>
    <style:style style:name="T179_49" style:family="text">
      <style:text-properties fo:letter-spacing="0.002cm"/>
    </style:style>
    <style:style style:name="T179_50" style:family="text"/>
    <style:style style:name="T179_51" style:family="text">
      <style:text-properties fo:letter-spacing="0.002cm"/>
    </style:style>
    <style:style style:name="T179_52" style:family="text"/>
    <style:style style:name="T179_53" style:family="text">
      <style:text-properties fo:letter-spacing="0.002cm"/>
    </style:style>
    <style:style style:name="T179_54" style:family="text"/>
    <style:style style:name="T179_55" style:family="text">
      <style:text-properties fo:letter-spacing="0.007cm"/>
    </style:style>
    <style:style style:name="T179_56" style:family="text"/>
    <style:style style:name="T179_57" style:family="text">
      <style:text-properties fo:letter-spacing="0.004cm"/>
    </style:style>
    <style:style style:name="T179_58" style:family="text"/>
    <style:style style:name="T179_59" style:family="text">
      <style:text-properties fo:letter-spacing="0.002cm"/>
    </style:style>
    <style:style style:name="T179_60" style:family="text"/>
    <style:style style:name="T179_61" style:family="text">
      <style:text-properties fo:letter-spacing="0.009cm"/>
    </style:style>
    <style:style style:name="T179_62" style:family="text"/>
    <style:style style:name="T179_63" style:family="text">
      <style:text-properties fo:letter-spacing="0.005cm"/>
    </style:style>
    <style:style style:name="T179_64" style:family="text"/>
    <style:style style:name="T179_65" style:family="text">
      <style:text-properties fo:letter-spacing="0.007cm"/>
    </style:style>
    <style:style style:name="T179_66" style:family="text"/>
    <style:style style:name="T179_67" style:family="text">
      <style:text-properties fo:letter-spacing="0.007cm"/>
    </style:style>
    <style:style style:name="T179_68" style:family="text"/>
    <style:style style:name="T179_69" style:family="text">
      <style:text-properties fo:letter-spacing="0.002cm"/>
    </style:style>
    <style:style style:name="T179_70" style:family="text"/>
    <style:style style:name="T179_71" style:family="text">
      <style:text-properties fo:letter-spacing="0.007cm"/>
    </style:style>
    <style:style style:name="T179_72" style:family="text"/>
    <style:style style:name="T179_73" style:family="text">
      <style:text-properties fo:letter-spacing="0.012cm"/>
    </style:style>
    <style:style style:name="T179_74" style:family="text"/>
    <style:style style:name="T179_75" style:family="text">
      <style:text-properties fo:letter-spacing="0.005cm"/>
    </style:style>
    <style:style style:name="T179_76" style:family="text"/>
    <style:style style:name="T179_77" style:family="text">
      <style:text-properties fo:letter-spacing="0.004cm"/>
    </style:style>
    <style:style style:name="T179_78" style:family="text"/>
    <style:style style:name="T179_79" style:family="text">
      <style:text-properties fo:letter-spacing="0.004cm"/>
    </style:style>
    <style:style style:name="T179_80" style:family="text"/>
    <style:style style:name="P180" style:family="paragraph" style:parent-style-name="Body_20_Text">
      <style:paragraph-properties fo:text-align="justify" fo:margin-top="0.004cm" fo:margin-left="4.464cm" fo:margin-right="1.826cm"/>
    </style:style>
    <style:style style:name="T180_1" style:family="text"/>
    <style:style style:name="T180_2" style:family="text">
      <style:text-properties fo:letter-spacing="0.002cm"/>
    </style:style>
    <style:style style:name="T180_3" style:family="text"/>
    <style:style style:name="T180_4" style:family="text">
      <style:text-properties fo:letter-spacing="0.002cm"/>
    </style:style>
    <style:style style:name="T180_5" style:family="text"/>
    <style:style style:name="T180_6" style:family="text">
      <style:text-properties fo:letter-spacing="-0.002cm"/>
    </style:style>
    <style:style style:name="T180_7" style:family="text"/>
    <style:style style:name="T180_8" style:family="text">
      <style:text-properties fo:letter-spacing="0.002cm"/>
    </style:style>
    <style:style style:name="T180_9" style:family="text"/>
    <style:style style:name="P181" style:family="paragraph" style:parent-style-name="List_20_Paragraph">
      <style:paragraph-properties fo:text-align="justify" fo:text-indent="0cm" fo:margin-right="1.819cm">
        <style:tab-stops>
          <style:tab-stop style:type="left" style:leader-style="none" style:position="1.217cm"/>
        </style:tab-stops>
      </style:paragraph-properties>
    </style:style>
    <style:style style:name="T181_1" style:family="text">
      <style:text-properties fo:font-weight="bold" style:font-weight-asian="bold"/>
    </style:style>
    <style:style style:name="T181_2" style:family="text">
      <style:text-properties fo:letter-spacing="-0.011cm" fo:font-weight="bold" style:font-weight-asian="bold"/>
    </style:style>
    <style:style style:name="T181_3" style:family="text">
      <style:text-properties fo:font-weight="bold" style:font-weight-asian="bold"/>
    </style:style>
    <style:style style:name="T181_4" style:family="text">
      <style:text-properties fo:letter-spacing="-0.011cm" fo:font-weight="bold" style:font-weight-asian="bold"/>
    </style:style>
    <style:style style:name="T181_5" style:family="text">
      <style:text-properties fo:font-weight="bold" style:font-weight-asian="bold"/>
    </style:style>
    <style:style style:name="T181_6" style:family="text">
      <style:text-properties fo:letter-spacing="-0.005cm" fo:font-weight="bold" style:font-weight-asian="bold"/>
    </style:style>
    <style:style style:name="T181_7" style:family="text">
      <style:text-properties fo:font-weight="bold" style:font-weight-asian="bold"/>
    </style:style>
    <style:style style:name="T181_8" style:family="text">
      <style:text-properties fo:letter-spacing="-0.009cm" fo:font-weight="bold" style:font-weight-asian="bold"/>
    </style:style>
    <style:style style:name="T181_9" style:family="text">
      <style:text-properties fo:font-weight="bold" style:font-weight-asian="bold"/>
    </style:style>
    <style:style style:name="T181_10" style:family="text">
      <style:text-properties fo:letter-spacing="-0.009cm" fo:font-weight="bold" style:font-weight-asian="bold"/>
    </style:style>
    <style:style style:name="T181_11" style:family="text">
      <style:text-properties fo:font-weight="bold" style:font-weight-asian="bold"/>
    </style:style>
    <style:style style:name="T181_12" style:family="text">
      <style:text-properties fo:letter-spacing="-0.011cm" fo:font-weight="bold" style:font-weight-asian="bold"/>
    </style:style>
    <style:style style:name="T181_13" style:family="text">
      <style:text-properties fo:font-weight="bold" style:font-weight-asian="bold"/>
    </style:style>
    <style:style style:name="T181_14" style:family="text"/>
    <style:style style:name="T181_15" style:family="text">
      <style:text-properties fo:letter-spacing="-0.007cm"/>
    </style:style>
    <style:style style:name="T181_16" style:family="text"/>
    <style:style style:name="T181_17" style:family="text">
      <style:text-properties fo:letter-spacing="-0.007cm"/>
    </style:style>
    <style:style style:name="T181_18" style:family="text"/>
    <style:style style:name="T181_19" style:family="text">
      <style:text-properties fo:letter-spacing="-0.009cm"/>
    </style:style>
    <style:style style:name="T181_20" style:family="text"/>
    <style:style style:name="T181_21" style:family="text">
      <style:text-properties fo:letter-spacing="-0.104cm"/>
    </style:style>
    <style:style style:name="T181_22" style:family="text"/>
    <style:style style:name="T181_23" style:family="text">
      <style:text-properties fo:letter-spacing="0.002cm"/>
    </style:style>
    <style:style style:name="T181_24" style:family="text"/>
    <style:style style:name="T181_25" style:family="text">
      <style:text-properties fo:letter-spacing="0.002cm"/>
    </style:style>
    <style:style style:name="T181_26" style:family="text"/>
    <style:style style:name="T181_27" style:family="text">
      <style:text-properties fo:letter-spacing="0.002cm"/>
    </style:style>
    <style:style style:name="T181_28" style:family="text"/>
    <style:style style:name="P182" style:family="paragraph" style:parent-style-name="List_20_Paragraph">
      <style:paragraph-properties fo:text-align="justify" fo:text-indent="0cm">
        <style:tab-stops>
          <style:tab-stop style:type="left" style:leader-style="none" style:position="1.217cm"/>
        </style:tab-stops>
      </style:paragraph-properties>
    </style:style>
    <style:style style:name="T182_1" style:family="text">
      <style:text-properties fo:font-weight="bold" style:font-weight-asian="bold"/>
    </style:style>
    <style:style style:name="T182_2" style:family="text"/>
    <style:style style:name="T182_3" style:family="text">
      <style:text-properties fo:letter-spacing="0.002cm"/>
    </style:style>
    <style:style style:name="T182_4" style:family="text"/>
    <style:style style:name="T182_5" style:family="text">
      <style:text-properties fo:letter-spacing="0.002cm"/>
    </style:style>
    <style:style style:name="T182_6" style:family="text"/>
    <style:style style:name="T182_7" style:family="text">
      <style:text-properties fo:letter-spacing="0.034cm"/>
    </style:style>
    <style:style style:name="T182_8" style:family="text"/>
    <style:style style:name="T182_9" style:family="text">
      <style:text-properties fo:letter-spacing="0.03cm"/>
    </style:style>
    <style:style style:name="T182_10" style:family="text"/>
    <style:style style:name="T182_11" style:family="text">
      <style:text-properties fo:letter-spacing="0.035cm"/>
    </style:style>
    <style:style style:name="T182_12" style:family="text"/>
    <style:style style:name="T182_13" style:family="text">
      <style:text-properties fo:letter-spacing="0.03cm"/>
    </style:style>
    <style:style style:name="T182_14" style:family="text"/>
    <style:style style:name="T182_15" style:family="text">
      <style:text-properties fo:letter-spacing="0.034cm"/>
    </style:style>
    <style:style style:name="T182_16" style:family="text"/>
    <style:style style:name="T182_17" style:family="text">
      <style:text-properties fo:letter-spacing="0.032cm"/>
    </style:style>
    <style:style style:name="T182_18" style:family="text"/>
    <style:style style:name="T182_19" style:family="text">
      <style:text-properties fo:letter-spacing="0.039cm"/>
    </style:style>
    <style:style style:name="T182_20" style:family="text"/>
    <style:style style:name="T182_21" style:family="text">
      <style:text-properties fo:letter-spacing="0.037cm"/>
    </style:style>
    <style:style style:name="T182_22" style:family="text"/>
    <style:style style:name="T182_23" style:family="text">
      <style:text-properties fo:letter-spacing="0.034cm"/>
    </style:style>
    <style:style style:name="T182_24" style:family="text"/>
    <style:style style:name="T182_25" style:family="text">
      <style:text-properties fo:letter-spacing="0.035cm"/>
    </style:style>
    <style:style style:name="T182_26" style:family="text"/>
    <style:style style:name="S9" style:family="section" style:master-page-name="MasterPage8">
      <style:section-properties text:dont-balance-text-columns="false">
        <style:columns fo:column-count="0" fo:column-gap="1.27cm"/>
      </style:section-properties>
    </style:style>
    <style:style style:name="P183" style:family="paragraph" style:parent-style-name="Body_20_Text" style:master-page-name="MasterPage8">
      <style:text-properties fo:font-size="10pt" style:font-size-asian="10pt"/>
    </style:style>
    <style:style style:name="P184" style:family="paragraph" style:parent-style-name="Body_20_Text">
      <style:text-properties fo:font-size="10pt" style:font-size-asian="10pt"/>
    </style:style>
    <style:style style:name="P185" style:family="paragraph" style:parent-style-name="Body_20_Text">
      <style:text-properties fo:font-size="10pt" style:font-size-asian="10pt"/>
    </style:style>
    <style:style style:name="P186" style:family="paragraph" style:parent-style-name="Body_20_Text">
      <style:paragraph-properties fo:margin-top="0.012cm"/>
      <style:text-properties fo:font-size="11.5pt" style:font-size-asian="11.5pt"/>
    </style:style>
    <style:style style:name="P187" style:family="paragraph" style:parent-style-name="Body_20_Text">
      <style:paragraph-properties fo:text-align="justify" fo:margin-top="0.166cm" fo:margin-left="4.464cm" fo:margin-right="1.827cm"/>
    </style:style>
    <style:style style:name="T187_1" style:family="text"/>
    <style:style style:name="T187_2" style:family="text">
      <style:text-properties fo:letter-spacing="0.002cm"/>
    </style:style>
    <style:style style:name="T187_3" style:family="text"/>
    <style:style style:name="T187_4" style:family="text">
      <style:text-properties fo:letter-spacing="0.002cm"/>
    </style:style>
    <style:style style:name="T187_5" style:family="text"/>
    <style:style style:name="T187_6" style:family="text">
      <style:text-properties fo:letter-spacing="0.002cm"/>
    </style:style>
    <style:style style:name="T187_7" style:family="text"/>
    <style:style style:name="T187_8" style:family="text">
      <style:text-properties fo:letter-spacing="0.002cm"/>
    </style:style>
    <style:style style:name="T187_9" style:family="text"/>
    <style:style style:name="T187_10" style:family="text">
      <style:text-properties fo:letter-spacing="0.002cm"/>
    </style:style>
    <style:style style:name="T187_11" style:family="text"/>
    <style:style style:name="T187_12" style:family="text">
      <style:text-properties fo:letter-spacing="0.002cm"/>
    </style:style>
    <style:style style:name="T187_13" style:family="text"/>
    <style:style style:name="T187_14" style:family="text">
      <style:text-properties fo:letter-spacing="-0.011cm"/>
    </style:style>
    <style:style style:name="T187_15" style:family="text"/>
    <style:style style:name="T187_16" style:family="text">
      <style:text-properties fo:letter-spacing="-0.009cm"/>
    </style:style>
    <style:style style:name="T187_17" style:family="text"/>
    <style:style style:name="T187_18" style:family="text">
      <style:text-properties fo:letter-spacing="-0.012cm"/>
    </style:style>
    <style:style style:name="T187_19" style:family="text"/>
    <style:style style:name="T187_20" style:family="text">
      <style:text-properties fo:letter-spacing="-0.011cm"/>
    </style:style>
    <style:style style:name="T187_21" style:family="text"/>
    <style:style style:name="T187_22" style:family="text">
      <style:text-properties fo:letter-spacing="-0.012cm"/>
    </style:style>
    <style:style style:name="T187_23" style:family="text"/>
    <style:style style:name="T187_24" style:family="text">
      <style:text-properties fo:letter-spacing="-0.009cm"/>
    </style:style>
    <style:style style:name="T187_25" style:family="text"/>
    <style:style style:name="T187_26" style:family="text">
      <style:text-properties fo:letter-spacing="-0.009cm"/>
    </style:style>
    <style:style style:name="T187_27" style:family="text"/>
    <style:style style:name="T187_28" style:family="text">
      <style:text-properties fo:letter-spacing="-0.009cm"/>
    </style:style>
    <style:style style:name="T187_29" style:family="text"/>
    <style:style style:name="T187_30" style:family="text">
      <style:text-properties fo:letter-spacing="-0.104cm"/>
    </style:style>
    <style:style style:name="T187_31" style:family="text"/>
    <style:style style:name="T187_32" style:family="text">
      <style:text-properties fo:letter-spacing="0.002cm"/>
    </style:style>
    <style:style style:name="T187_33" style:family="text"/>
    <style:style style:name="T187_34" style:family="text">
      <style:text-properties fo:letter-spacing="0.002cm"/>
    </style:style>
    <style:style style:name="T187_35" style:family="text"/>
    <style:style style:name="T187_36" style:family="text">
      <style:text-properties fo:letter-spacing="-0.004cm"/>
    </style:style>
    <style:style style:name="T187_37" style:family="text"/>
    <style:style style:name="T187_38" style:family="text">
      <style:text-properties fo:letter-spacing="-0.004cm"/>
    </style:style>
    <style:style style:name="T187_39" style:family="text"/>
    <style:style style:name="P188" style:family="paragraph" style:parent-style-name="List_20_Paragraph">
      <style:paragraph-properties fo:text-align="justify" fo:text-indent="0cm" fo:margin-left="3.829cm" fo:margin-right="1.822cm">
        <style:tab-stops>
          <style:tab-stop style:type="left" style:leader-style="none" style:position="0.582cm"/>
        </style:tab-stops>
      </style:paragraph-properties>
    </style:style>
    <style:style style:name="T188_1" style:family="text">
      <style:text-properties fo:font-weight="bold" style:font-weight-asian="bold"/>
    </style:style>
    <style:style style:name="T188_2" style:family="text">
      <style:text-properties fo:letter-spacing="-0.007cm" fo:font-weight="bold" style:font-weight-asian="bold"/>
    </style:style>
    <style:style style:name="T188_3" style:family="text">
      <style:text-properties fo:font-weight="bold" style:font-weight-asian="bold"/>
    </style:style>
    <style:style style:name="T188_4" style:family="text"/>
    <style:style style:name="T188_5" style:family="text">
      <style:text-properties fo:letter-spacing="-0.011cm"/>
    </style:style>
    <style:style style:name="T188_6" style:family="text"/>
    <style:style style:name="T188_7" style:family="text">
      <style:text-properties fo:letter-spacing="-0.011cm"/>
    </style:style>
    <style:style style:name="T188_8" style:family="text"/>
    <style:style style:name="T188_9" style:family="text">
      <style:text-properties fo:letter-spacing="-0.007cm"/>
    </style:style>
    <style:style style:name="T188_10" style:family="text"/>
    <style:style style:name="T188_11" style:family="text">
      <style:text-properties fo:letter-spacing="-0.009cm"/>
    </style:style>
    <style:style style:name="T188_12" style:family="text"/>
    <style:style style:name="T188_13" style:family="text">
      <style:text-properties fo:letter-spacing="-0.005cm"/>
    </style:style>
    <style:style style:name="T188_14" style:family="text"/>
    <style:style style:name="T188_15" style:family="text">
      <style:text-properties fo:letter-spacing="-0.007cm"/>
    </style:style>
    <style:style style:name="T188_16" style:family="text"/>
    <style:style style:name="T188_17" style:family="text">
      <style:text-properties fo:letter-spacing="-0.009cm"/>
    </style:style>
    <style:style style:name="T188_18" style:family="text"/>
    <style:style style:name="T188_19" style:family="text">
      <style:text-properties fo:letter-spacing="-0.005cm"/>
    </style:style>
    <style:style style:name="T188_20" style:family="text"/>
    <style:style style:name="T188_21" style:family="text">
      <style:text-properties fo:letter-spacing="-0.007cm"/>
    </style:style>
    <style:style style:name="T188_22" style:family="text"/>
    <style:style style:name="T188_23" style:family="text">
      <style:text-properties fo:letter-spacing="-0.007cm"/>
    </style:style>
    <style:style style:name="T188_24" style:family="text"/>
    <style:style style:name="T188_25" style:family="text">
      <style:text-properties fo:letter-spacing="-0.005cm"/>
    </style:style>
    <style:style style:name="T188_26" style:family="text"/>
    <style:style style:name="T188_27" style:family="text">
      <style:text-properties fo:letter-spacing="-0.102cm"/>
    </style:style>
    <style:style style:name="T188_28" style:family="text"/>
    <style:style style:name="T188_29" style:family="text">
      <style:text-properties fo:letter-spacing="0.002cm"/>
    </style:style>
    <style:style style:name="T188_30" style:family="text"/>
    <style:style style:name="T188_31" style:family="text">
      <style:text-properties fo:letter-spacing="0.002cm"/>
    </style:style>
    <style:style style:name="T188_32" style:family="text"/>
    <style:style style:name="T188_33" style:family="text">
      <style:text-properties fo:letter-spacing="0.002cm"/>
    </style:style>
    <style:style style:name="T188_34" style:family="text"/>
    <style:style style:name="T188_35" style:family="text">
      <style:text-properties fo:letter-spacing="-0.104cm"/>
    </style:style>
    <style:style style:name="T188_36" style:family="text"/>
    <style:style style:name="T188_37" style:family="text">
      <style:text-properties fo:letter-spacing="0.002cm"/>
    </style:style>
    <style:style style:name="T188_38" style:family="text"/>
    <style:style style:name="T188_39" style:family="text">
      <style:text-properties fo:letter-spacing="0.002cm"/>
    </style:style>
    <style:style style:name="T188_40" style:family="text"/>
    <style:style style:name="T188_41" style:family="text">
      <style:text-properties fo:letter-spacing="-0.002cm"/>
    </style:style>
    <style:style style:name="T188_42" style:family="text"/>
    <style:style style:name="T188_43" style:family="text">
      <style:text-properties fo:letter-spacing="-0.002cm"/>
    </style:style>
    <style:style style:name="T188_44" style:family="text"/>
    <style:style style:name="T188_45" style:family="text">
      <style:text-properties fo:letter-spacing="-0.004cm"/>
    </style:style>
    <style:style style:name="T188_46" style:family="text"/>
    <style:style style:name="T188_47" style:family="text">
      <style:text-properties fo:letter-spacing="-0.002cm"/>
    </style:style>
    <style:style style:name="T188_48" style:family="text"/>
    <style:style style:name="T188_49" style:family="text">
      <style:text-properties fo:letter-spacing="-0.005cm"/>
    </style:style>
    <style:style style:name="T188_50" style:family="text"/>
    <style:style style:name="P189" style:family="paragraph" style:parent-style-name="Body_20_Text">
      <style:paragraph-properties fo:margin-top="0.016cm"/>
      <style:text-properties fo:font-size="10.5pt" style:font-size-asian="10.5pt"/>
    </style:style>
    <style:style style:name="P190" style:family="paragraph" style:parent-style-name="List_20_Paragraph">
      <style:paragraph-properties fo:text-align="justify" fo:text-indent="0cm" fo:margin-top="0.002cm" fo:margin-left="3.829cm" fo:margin-right="1.822cm">
        <style:tab-stops>
          <style:tab-stop style:type="left" style:leader-style="none" style:position="0.582cm"/>
        </style:tab-stops>
      </style:paragraph-properties>
    </style:style>
    <style:style style:name="T190_1" style:family="text">
      <style:text-properties fo:font-weight="bold" style:font-weight-asian="bold"/>
    </style:style>
    <style:style style:name="T190_2" style:family="text"/>
    <style:style style:name="T190_3" style:family="text">
      <style:text-properties fo:letter-spacing="0.002cm"/>
    </style:style>
    <style:style style:name="T190_4" style:family="text"/>
    <style:style style:name="T190_5" style:family="text">
      <style:text-properties fo:letter-spacing="-0.009cm"/>
    </style:style>
    <style:style style:name="T190_6" style:family="text"/>
    <style:style style:name="T190_7" style:family="text">
      <style:text-properties fo:letter-spacing="-0.009cm"/>
    </style:style>
    <style:style style:name="T190_8" style:family="text"/>
    <style:style style:name="T190_9" style:family="text">
      <style:text-properties fo:letter-spacing="-0.009cm"/>
    </style:style>
    <style:style style:name="T190_10" style:family="text"/>
    <style:style style:name="T190_11" style:family="text">
      <style:text-properties fo:letter-spacing="-0.014cm"/>
    </style:style>
    <style:style style:name="T190_12" style:family="text"/>
    <style:style style:name="T190_13" style:family="text">
      <style:text-properties fo:letter-spacing="-0.007cm"/>
    </style:style>
    <style:style style:name="T190_14" style:family="text"/>
    <style:style style:name="T190_15" style:family="text">
      <style:text-properties fo:letter-spacing="-0.009cm"/>
    </style:style>
    <style:style style:name="T190_16" style:family="text"/>
    <style:style style:name="T190_17" style:family="text">
      <style:text-properties fo:letter-spacing="-0.009cm"/>
    </style:style>
    <style:style style:name="T190_18" style:family="text"/>
    <style:style style:name="T190_19" style:family="text">
      <style:text-properties fo:letter-spacing="-0.011cm"/>
    </style:style>
    <style:style style:name="T190_20" style:family="text"/>
    <style:style style:name="T190_21" style:family="text">
      <style:text-properties fo:letter-spacing="-0.007cm"/>
    </style:style>
    <style:style style:name="T190_22" style:family="text"/>
    <style:style style:name="T190_23" style:family="text">
      <style:text-properties fo:letter-spacing="-0.011cm"/>
    </style:style>
    <style:style style:name="T190_24" style:family="text"/>
    <style:style style:name="T190_25" style:family="text">
      <style:text-properties fo:letter-spacing="-0.014cm"/>
    </style:style>
    <style:style style:name="T190_26" style:family="text"/>
    <style:style style:name="T190_27" style:family="text">
      <style:text-properties fo:letter-spacing="-0.009cm"/>
    </style:style>
    <style:style style:name="T190_28" style:family="text"/>
    <style:style style:name="T190_29" style:family="text">
      <style:text-properties fo:letter-spacing="-0.004cm"/>
    </style:style>
    <style:style style:name="T190_30" style:family="text"/>
    <style:style style:name="T190_31" style:family="text">
      <style:text-properties fo:letter-spacing="-0.009cm"/>
    </style:style>
    <style:style style:name="T190_32" style:family="text"/>
    <style:style style:name="T190_33" style:family="text">
      <style:text-properties fo:letter-spacing="-0.104cm"/>
    </style:style>
    <style:style style:name="T190_34" style:family="text"/>
    <style:style style:name="T190_35" style:family="text">
      <style:text-properties fo:letter-spacing="0.002cm"/>
    </style:style>
    <style:style style:name="T190_36" style:family="text"/>
    <style:style style:name="T190_37" style:family="text">
      <style:text-properties fo:letter-spacing="0.002cm"/>
    </style:style>
    <style:style style:name="T190_38" style:family="text"/>
    <style:style style:name="T190_39" style:family="text">
      <style:text-properties fo:letter-spacing="0.002cm"/>
    </style:style>
    <style:style style:name="T190_40" style:family="text"/>
    <style:style style:name="T190_41" style:family="text">
      <style:text-properties fo:letter-spacing="0.002cm"/>
    </style:style>
    <style:style style:name="T190_42" style:family="text"/>
    <style:style style:name="T190_43" style:family="text">
      <style:text-properties fo:letter-spacing="0.002cm"/>
    </style:style>
    <style:style style:name="T190_44" style:family="text"/>
    <style:style style:name="T190_45" style:family="text">
      <style:text-properties fo:letter-spacing="-0.014cm"/>
    </style:style>
    <style:style style:name="T190_46" style:family="text"/>
    <style:style style:name="T190_47" style:family="text">
      <style:text-properties fo:letter-spacing="-0.018cm"/>
    </style:style>
    <style:style style:name="T190_48" style:family="text"/>
    <style:style style:name="T190_49" style:family="text">
      <style:text-properties fo:letter-spacing="-0.014cm"/>
    </style:style>
    <style:style style:name="T190_50" style:family="text"/>
    <style:style style:name="T190_51" style:family="text">
      <style:text-properties fo:letter-spacing="-0.021cm"/>
    </style:style>
    <style:style style:name="T190_52" style:family="text"/>
    <style:style style:name="T190_53" style:family="text">
      <style:text-properties fo:letter-spacing="-0.016cm"/>
    </style:style>
    <style:style style:name="T190_54" style:family="text"/>
    <style:style style:name="T190_55" style:family="text">
      <style:text-properties fo:letter-spacing="-0.014cm"/>
    </style:style>
    <style:style style:name="T190_56" style:family="text"/>
    <style:style style:name="T190_57" style:family="text">
      <style:text-properties fo:letter-spacing="-0.016cm"/>
    </style:style>
    <style:style style:name="T190_58" style:family="text"/>
    <style:style style:name="T190_59" style:family="text">
      <style:text-properties fo:letter-spacing="-0.009cm"/>
    </style:style>
    <style:style style:name="T190_60" style:family="text"/>
    <style:style style:name="T190_61" style:family="text">
      <style:text-properties fo:letter-spacing="-0.016cm"/>
    </style:style>
    <style:style style:name="T190_62" style:family="text"/>
    <style:style style:name="T190_63" style:family="text">
      <style:text-properties fo:letter-spacing="-0.021cm"/>
    </style:style>
    <style:style style:name="T190_64" style:family="text"/>
    <style:style style:name="T190_65" style:family="text">
      <style:text-properties fo:letter-spacing="-0.016cm"/>
    </style:style>
    <style:style style:name="T190_66" style:family="text"/>
    <style:style style:name="T190_67" style:family="text">
      <style:text-properties fo:letter-spacing="-0.104cm"/>
    </style:style>
    <style:style style:name="T190_68" style:family="text"/>
    <style:style style:name="T190_69" style:family="text">
      <style:text-properties fo:letter-spacing="-0.104cm"/>
    </style:style>
    <style:style style:name="T190_70" style:family="text"/>
    <style:style style:name="T190_71" style:family="text">
      <style:text-properties fo:letter-spacing="-0.004cm"/>
    </style:style>
    <style:style style:name="T190_72" style:family="text"/>
    <style:style style:name="T190_73" style:family="text">
      <style:text-properties fo:letter-spacing="-0.004cm"/>
    </style:style>
    <style:style style:name="T190_74" style:family="text"/>
    <style:style style:name="T190_75" style:family="text">
      <style:text-properties fo:letter-spacing="0.002cm"/>
    </style:style>
    <style:style style:name="T190_76" style:family="text"/>
    <style:style style:name="P191" style:family="paragraph" style:parent-style-name="Body_20_Text">
      <style:paragraph-properties fo:margin-top="0.018cm"/>
      <style:text-properties fo:font-size="10.5pt" style:font-size-asian="10.5pt"/>
    </style:style>
    <style:style style:name="P192" style:family="paragraph" style:parent-style-name="List_20_Paragraph">
      <style:paragraph-properties fo:text-align="justify" fo:text-indent="0cm" fo:margin-top="0.002cm" fo:margin-left="3.829cm" fo:margin-right="1.817cm">
        <style:tab-stops>
          <style:tab-stop style:type="left" style:leader-style="none" style:position="0.582cm"/>
        </style:tab-stops>
      </style:paragraph-properties>
    </style:style>
    <style:style style:name="T192_1" style:family="text">
      <style:text-properties fo:font-weight="bold" style:font-weight-asian="bold"/>
    </style:style>
    <style:style style:name="T192_2" style:family="text"/>
    <style:style style:name="T192_3" style:family="text">
      <style:text-properties fo:letter-spacing="-0.104cm"/>
    </style:style>
    <style:style style:name="T192_4" style:family="text"/>
    <style:style style:name="T192_5" style:family="text">
      <style:text-properties fo:letter-spacing="0.002cm"/>
    </style:style>
    <style:style style:name="T192_6" style:family="text"/>
    <style:style style:name="T192_7" style:family="text">
      <style:text-properties fo:letter-spacing="0.002cm"/>
    </style:style>
    <style:style style:name="T192_8" style:family="text"/>
    <style:style style:name="T192_9" style:family="text">
      <style:text-properties fo:letter-spacing="0.002cm"/>
    </style:style>
    <style:style style:name="T192_10" style:family="text"/>
    <style:style style:name="T192_11" style:family="text">
      <style:text-properties fo:letter-spacing="0.002cm"/>
    </style:style>
    <style:style style:name="T192_12" style:family="text"/>
    <style:style style:name="T192_13" style:family="text">
      <style:text-properties fo:letter-spacing="0.002cm"/>
    </style:style>
    <style:style style:name="T192_14" style:family="text"/>
    <style:style style:name="T192_15" style:family="text">
      <style:text-properties fo:letter-spacing="0.002cm"/>
    </style:style>
    <style:style style:name="T192_16" style:family="text"/>
    <style:style style:name="T192_17" style:family="text">
      <style:text-properties fo:letter-spacing="0.002cm"/>
    </style:style>
    <style:style style:name="T192_18" style:family="text"/>
    <style:style style:name="T192_19" style:family="text">
      <style:text-properties fo:letter-spacing="0.002cm"/>
    </style:style>
    <style:style style:name="T192_20" style:family="text"/>
    <style:style style:name="T192_21" style:family="text">
      <style:text-properties fo:letter-spacing="0.002cm"/>
    </style:style>
    <style:style style:name="T192_22" style:family="text"/>
    <style:style style:name="T192_23" style:family="text">
      <style:text-properties fo:letter-spacing="0.002cm"/>
    </style:style>
    <style:style style:name="T192_24" style:family="text"/>
    <style:style style:name="T192_25" style:family="text">
      <style:text-properties fo:letter-spacing="0.002cm"/>
    </style:style>
    <style:style style:name="T192_26" style:family="text"/>
    <style:style style:name="T192_27" style:family="text">
      <style:text-properties fo:letter-spacing="-0.104cm"/>
    </style:style>
    <style:style style:name="T192_28" style:family="text"/>
    <style:style style:name="T192_29" style:family="text">
      <style:text-properties fo:letter-spacing="0.002cm"/>
    </style:style>
    <style:style style:name="T192_30" style:family="text"/>
    <style:style style:name="T192_31" style:family="text">
      <style:text-properties fo:letter-spacing="0.002cm"/>
    </style:style>
    <style:style style:name="T192_32" style:family="text"/>
    <style:style style:name="T192_33" style:family="text">
      <style:text-properties fo:letter-spacing="0.002cm"/>
    </style:style>
    <style:style style:name="T192_34" style:family="text"/>
    <style:style style:name="T192_35" style:family="text">
      <style:text-properties fo:letter-spacing="0.002cm"/>
    </style:style>
    <style:style style:name="T192_36" style:family="text"/>
    <style:style style:name="T192_37" style:family="text">
      <style:text-properties fo:letter-spacing="0.002cm"/>
    </style:style>
    <style:style style:name="T192_38" style:family="text"/>
    <style:style style:name="T192_39" style:family="text">
      <style:text-properties fo:letter-spacing="0.002cm"/>
    </style:style>
    <style:style style:name="T192_40" style:family="text"/>
    <style:style style:name="T192_41" style:family="text">
      <style:text-properties fo:letter-spacing="0.002cm"/>
    </style:style>
    <style:style style:name="T192_42" style:family="text"/>
    <style:style style:name="T192_43" style:family="text">
      <style:text-properties fo:letter-spacing="0.002cm"/>
    </style:style>
    <style:style style:name="T192_44" style:family="text"/>
    <style:style style:name="T192_45" style:family="text">
      <style:text-properties fo:letter-spacing="0.002cm"/>
    </style:style>
    <style:style style:name="T192_46" style:family="text"/>
    <style:style style:name="T192_47" style:family="text">
      <style:text-properties fo:letter-spacing="0.002cm"/>
    </style:style>
    <style:style style:name="T192_48" style:family="text"/>
    <style:style style:name="T192_49" style:family="text">
      <style:text-properties fo:letter-spacing="-0.104cm"/>
    </style:style>
    <style:style style:name="T192_50" style:family="text"/>
    <style:style style:name="T192_51" style:family="text">
      <style:text-properties fo:letter-spacing="0.002cm"/>
    </style:style>
    <style:style style:name="T192_52" style:family="text"/>
    <style:style style:name="T192_53" style:family="text">
      <style:text-properties fo:letter-spacing="0.002cm"/>
    </style:style>
    <style:style style:name="T192_54" style:family="text"/>
    <style:style style:name="T192_55" style:family="text">
      <style:text-properties fo:letter-spacing="0.002cm"/>
    </style:style>
    <style:style style:name="T192_56" style:family="text"/>
    <style:style style:name="T192_57" style:family="text">
      <style:text-properties fo:letter-spacing="0.002cm"/>
    </style:style>
    <style:style style:name="T192_58" style:family="text"/>
    <style:style style:name="T192_59" style:family="text">
      <style:text-properties fo:letter-spacing="-0.104cm"/>
    </style:style>
    <style:style style:name="T192_60" style:family="text"/>
    <style:style style:name="T192_61" style:family="text">
      <style:text-properties fo:letter-spacing="0.002cm"/>
    </style:style>
    <style:style style:name="T192_62" style:family="text"/>
    <style:style style:name="T192_63" style:family="text">
      <style:text-properties fo:letter-spacing="-0.004cm"/>
    </style:style>
    <style:style style:name="T192_64" style:family="text"/>
    <style:style style:name="T192_65" style:family="text">
      <style:text-properties fo:letter-spacing="0.002cm"/>
    </style:style>
    <style:style style:name="T192_66" style:family="text"/>
    <style:style style:name="T192_67" style:family="text">
      <style:text-properties fo:letter-spacing="-0.004cm"/>
    </style:style>
    <style:style style:name="T192_68" style:family="text"/>
    <style:style style:name="T192_69" style:family="text">
      <style:text-properties fo:letter-spacing="-0.002cm"/>
    </style:style>
    <style:style style:name="T192_70" style:family="text"/>
    <style:style style:name="T192_71" style:family="text">
      <style:text-properties fo:letter-spacing="-0.002cm"/>
    </style:style>
    <style:style style:name="T192_72" style:family="text"/>
    <style:style style:name="T192_73" style:family="text">
      <style:text-properties fo:letter-spacing="-0.011cm"/>
    </style:style>
    <style:style style:name="T192_74" style:family="text"/>
    <style:style style:name="T192_75" style:family="text">
      <style:text-properties fo:letter-spacing="-0.005cm"/>
    </style:style>
    <style:style style:name="T192_76" style:family="text"/>
    <style:style style:name="T192_77" style:family="text">
      <style:text-properties fo:letter-spacing="-0.005cm"/>
    </style:style>
    <style:style style:name="T192_78" style:family="text"/>
    <style:style style:name="P193" style:family="paragraph" style:parent-style-name="List_20_Paragraph">
      <style:paragraph-properties fo:text-align="justify" fo:margin-top="0.004cm" fo:margin-right="1.82cm">
        <style:tab-stops>
          <style:tab-stop style:type="left" style:leader-style="none" style:position="0.002cm"/>
        </style:tab-stops>
      </style:paragraph-properties>
    </style:style>
    <style:style style:name="T193_1" style:family="text">
      <style:text-properties fo:font-weight="bold" style:font-weight-asian="bold"/>
    </style:style>
    <style:style style:name="T193_2" style:family="text"/>
    <style:style style:name="T193_3" style:family="text">
      <style:text-properties fo:letter-spacing="-0.011cm"/>
    </style:style>
    <style:style style:name="T193_4" style:family="text"/>
    <style:style style:name="T193_5" style:family="text">
      <style:text-properties fo:letter-spacing="-0.007cm"/>
    </style:style>
    <style:style style:name="T193_6" style:family="text"/>
    <style:style style:name="T193_7" style:family="text">
      <style:text-properties fo:letter-spacing="-0.009cm"/>
    </style:style>
    <style:style style:name="T193_8" style:family="text"/>
    <style:style style:name="T193_9" style:family="text">
      <style:text-properties fo:letter-spacing="-0.011cm"/>
    </style:style>
    <style:style style:name="T193_10" style:family="text"/>
    <style:style style:name="T193_11" style:family="text">
      <style:text-properties fo:letter-spacing="-0.012cm"/>
    </style:style>
    <style:style style:name="T193_12" style:family="text"/>
    <style:style style:name="T193_13" style:family="text">
      <style:text-properties fo:letter-spacing="-0.011cm"/>
    </style:style>
    <style:style style:name="T193_14" style:family="text"/>
    <style:style style:name="T193_15" style:family="text">
      <style:text-properties fo:letter-spacing="-0.007cm"/>
    </style:style>
    <style:style style:name="T193_16" style:family="text"/>
    <style:style style:name="T193_17" style:family="text">
      <style:text-properties fo:letter-spacing="-0.012cm"/>
    </style:style>
    <style:style style:name="T193_18" style:family="text"/>
    <style:style style:name="T193_19" style:family="text">
      <style:text-properties fo:letter-spacing="-0.007cm"/>
    </style:style>
    <style:style style:name="T193_20" style:family="text"/>
    <style:style style:name="T193_21" style:family="text">
      <style:text-properties fo:letter-spacing="-0.104cm"/>
    </style:style>
    <style:style style:name="T193_22" style:family="text"/>
    <style:style style:name="T193_23" style:family="text">
      <style:text-properties fo:letter-spacing="0.002cm"/>
    </style:style>
    <style:style style:name="T193_24" style:family="text"/>
    <style:style style:name="T193_25" style:family="text">
      <style:text-properties fo:letter-spacing="0.002cm"/>
    </style:style>
    <style:style style:name="T193_26" style:family="text"/>
    <style:style style:name="T193_27" style:family="text">
      <style:text-properties fo:letter-spacing="0.002cm"/>
    </style:style>
    <style:style style:name="T193_28" style:family="text"/>
    <style:style style:name="T193_29" style:family="text">
      <style:text-properties fo:letter-spacing="0.002cm"/>
    </style:style>
    <style:style style:name="T193_30" style:family="text"/>
    <style:style style:name="T193_31" style:family="text">
      <style:text-properties fo:letter-spacing="0.002cm"/>
    </style:style>
    <style:style style:name="T193_32" style:family="text"/>
    <style:style style:name="T193_33" style:family="text">
      <style:text-properties fo:letter-spacing="0.002cm"/>
    </style:style>
    <style:style style:name="T193_34" style:family="text"/>
    <style:style style:name="T193_35" style:family="text">
      <style:text-properties fo:letter-spacing="0.002cm"/>
    </style:style>
    <style:style style:name="T193_36" style:family="text"/>
    <style:style style:name="T193_37" style:family="text">
      <style:text-properties fo:letter-spacing="0.002cm"/>
    </style:style>
    <style:style style:name="T193_38" style:family="text"/>
    <style:style style:name="T193_39" style:family="text">
      <style:text-properties fo:letter-spacing="0.002cm"/>
    </style:style>
    <style:style style:name="T193_40" style:family="text"/>
    <style:style style:name="T193_41" style:family="text">
      <style:text-properties fo:letter-spacing="0.002cm"/>
    </style:style>
    <style:style style:name="T193_42" style:family="text"/>
    <style:style style:name="T193_43" style:family="text">
      <style:text-properties fo:letter-spacing="0.002cm"/>
    </style:style>
    <style:style style:name="T193_44" style:family="text"/>
    <style:style style:name="T193_45" style:family="text">
      <style:text-properties fo:letter-spacing="-0.004cm"/>
    </style:style>
    <style:style style:name="T193_46" style:family="text"/>
    <style:style style:name="T193_47" style:family="text">
      <style:text-properties fo:letter-spacing="-0.005cm"/>
    </style:style>
    <style:style style:name="T193_48" style:family="text"/>
    <style:style style:name="T193_49" style:family="text">
      <style:text-properties fo:letter-spacing="-0.007cm"/>
    </style:style>
    <style:style style:name="T193_50" style:family="text"/>
    <style:style style:name="T193_51" style:family="text">
      <style:text-properties fo:letter-spacing="-0.004cm"/>
    </style:style>
    <style:style style:name="T193_52" style:family="text"/>
    <style:style style:name="T193_53" style:family="text">
      <style:text-properties fo:letter-spacing="-0.002cm"/>
    </style:style>
    <style:style style:name="T193_54" style:family="text"/>
    <style:style style:name="T193_55" style:family="text">
      <style:text-properties fo:letter-spacing="0.002cm"/>
    </style:style>
    <style:style style:name="T193_56" style:family="text"/>
    <style:style style:name="T193_57" style:family="text">
      <style:text-properties fo:letter-spacing="-0.005cm"/>
    </style:style>
    <style:style style:name="T193_58" style:family="text"/>
    <style:style style:name="T193_59" style:family="text">
      <style:text-properties fo:letter-spacing="-0.005cm"/>
    </style:style>
    <style:style style:name="T193_60" style:family="text"/>
    <style:style style:name="P194" style:family="paragraph" style:parent-style-name="List_20_Paragraph">
      <style:paragraph-properties fo:text-align="justify" fo:text-indent="-0.284cm" fo:margin-right="1.824cm">
        <style:tab-stops>
          <style:tab-stop style:type="left" style:leader-style="none" style:position="0.002cm"/>
        </style:tab-stops>
      </style:paragraph-properties>
    </style:style>
    <style:style style:name="T194_1" style:family="text">
      <style:text-properties fo:font-weight="bold" style:font-weight-asian="bold"/>
    </style:style>
    <style:style style:name="T194_2" style:family="text"/>
    <style:style style:name="T194_3" style:family="text">
      <style:text-properties fo:letter-spacing="-0.106cm"/>
    </style:style>
    <style:style style:name="T194_4" style:family="text"/>
    <style:style style:name="T194_5" style:family="text">
      <style:text-properties fo:letter-spacing="-0.104cm"/>
    </style:style>
    <style:style style:name="T194_6" style:family="text"/>
    <style:style style:name="T194_7" style:family="text">
      <style:text-properties fo:letter-spacing="0.002cm"/>
    </style:style>
    <style:style style:name="T194_8" style:family="text"/>
    <style:style style:name="T194_9" style:family="text">
      <style:text-properties fo:letter-spacing="-0.014cm"/>
    </style:style>
    <style:style style:name="T194_10" style:family="text"/>
    <style:style style:name="T194_11" style:family="text">
      <style:text-properties fo:letter-spacing="-0.016cm"/>
    </style:style>
    <style:style style:name="T194_12" style:family="text"/>
    <style:style style:name="T194_13" style:family="text">
      <style:text-properties fo:letter-spacing="-0.014cm"/>
    </style:style>
    <style:style style:name="T194_14" style:family="text"/>
    <style:style style:name="T194_15" style:family="text">
      <style:text-properties fo:letter-spacing="-0.012cm"/>
    </style:style>
    <style:style style:name="T194_16" style:family="text"/>
    <style:style style:name="T194_17" style:family="text">
      <style:text-properties fo:letter-spacing="-0.016cm"/>
    </style:style>
    <style:style style:name="T194_18" style:family="text"/>
    <style:style style:name="T194_19" style:family="text">
      <style:text-properties fo:letter-spacing="-0.018cm"/>
    </style:style>
    <style:style style:name="T194_20" style:family="text"/>
    <style:style style:name="T194_21" style:family="text">
      <style:text-properties fo:letter-spacing="-0.018cm"/>
    </style:style>
    <style:style style:name="T194_22" style:family="text"/>
    <style:style style:name="T194_23" style:family="text">
      <style:text-properties fo:letter-spacing="-0.016cm"/>
    </style:style>
    <style:style style:name="T194_24" style:family="text"/>
    <style:style style:name="T194_25" style:family="text">
      <style:text-properties fo:letter-spacing="-0.014cm"/>
    </style:style>
    <style:style style:name="T194_26" style:family="text"/>
    <style:style style:name="T194_27" style:family="text">
      <style:text-properties fo:letter-spacing="-0.018cm"/>
    </style:style>
    <style:style style:name="T194_28" style:family="text"/>
    <style:style style:name="T194_29" style:family="text">
      <style:text-properties fo:letter-spacing="-0.014cm"/>
    </style:style>
    <style:style style:name="T194_30" style:family="text"/>
    <style:style style:name="T194_31" style:family="text">
      <style:text-properties fo:letter-spacing="-0.019cm"/>
    </style:style>
    <style:style style:name="T194_32" style:family="text"/>
    <style:style style:name="T194_33" style:family="text">
      <style:text-properties fo:letter-spacing="-0.018cm"/>
    </style:style>
    <style:style style:name="T194_34" style:family="text"/>
    <style:style style:name="T194_35" style:family="text">
      <style:text-properties fo:letter-spacing="-0.104cm"/>
    </style:style>
    <style:style style:name="T194_36" style:family="text">
      <style:text-properties fo:letter-spacing="-0.002cm"/>
    </style:style>
    <style:style style:name="T194_37" style:family="text">
      <style:text-properties fo:letter-spacing="-0.023cm"/>
    </style:style>
    <style:style style:name="T194_38" style:family="text"/>
    <style:style style:name="T194_39" style:family="text">
      <style:text-properties fo:letter-spacing="-0.019cm"/>
    </style:style>
    <style:style style:name="T194_40" style:family="text"/>
    <style:style style:name="T194_41" style:family="text">
      <style:text-properties fo:letter-spacing="-0.023cm"/>
    </style:style>
    <style:style style:name="T194_42" style:family="text"/>
    <style:style style:name="T194_43" style:family="text">
      <style:text-properties fo:letter-spacing="-0.026cm"/>
    </style:style>
    <style:style style:name="T194_44" style:family="text"/>
    <style:style style:name="T194_45" style:family="text">
      <style:text-properties fo:letter-spacing="-0.018cm"/>
    </style:style>
    <style:style style:name="T194_46" style:family="text"/>
    <style:style style:name="T194_47" style:family="text">
      <style:text-properties fo:letter-spacing="-0.021cm"/>
    </style:style>
    <style:style style:name="T194_48" style:family="text"/>
    <style:style style:name="T194_49" style:family="text">
      <style:text-properties fo:letter-spacing="-0.023cm"/>
    </style:style>
    <style:style style:name="T194_50" style:family="text"/>
    <style:style style:name="T194_51" style:family="text">
      <style:text-properties fo:letter-spacing="-0.018cm"/>
    </style:style>
    <style:style style:name="T194_52" style:family="text"/>
    <style:style style:name="T194_53" style:family="text">
      <style:text-properties fo:letter-spacing="-0.023cm"/>
    </style:style>
    <style:style style:name="T194_54" style:family="text"/>
    <style:style style:name="T194_55" style:family="text">
      <style:text-properties fo:letter-spacing="-0.018cm"/>
    </style:style>
    <style:style style:name="T194_56" style:family="text"/>
    <style:style style:name="T194_57" style:family="text">
      <style:text-properties fo:letter-spacing="-0.102cm"/>
    </style:style>
    <style:style style:name="T194_58" style:family="text"/>
    <style:style style:name="T194_59" style:family="text">
      <style:text-properties fo:letter-spacing="0.002cm"/>
    </style:style>
    <style:style style:name="T194_60" style:family="text"/>
    <style:style style:name="T194_61" style:family="text">
      <style:text-properties fo:letter-spacing="0.002cm"/>
    </style:style>
    <style:style style:name="T194_62" style:family="text"/>
    <style:style style:name="T194_63" style:family="text">
      <style:text-properties fo:letter-spacing="0.002cm"/>
    </style:style>
    <style:style style:name="T194_64" style:family="text"/>
    <style:style style:name="T194_65" style:family="text">
      <style:text-properties fo:letter-spacing="0.002cm"/>
    </style:style>
    <style:style style:name="T194_66" style:family="text"/>
    <style:style style:name="T194_67" style:family="text">
      <style:text-properties fo:letter-spacing="0.002cm"/>
    </style:style>
    <style:style style:name="T194_68" style:family="text"/>
    <style:style style:name="T194_69" style:family="text">
      <style:text-properties fo:letter-spacing="0.002cm"/>
    </style:style>
    <style:style style:name="T194_70" style:family="text"/>
    <style:style style:name="T194_71" style:family="text">
      <style:text-properties fo:letter-spacing="0.002cm"/>
    </style:style>
    <style:style style:name="T194_72" style:family="text"/>
    <style:style style:name="T194_73" style:family="text">
      <style:text-properties fo:letter-spacing="0.002cm"/>
    </style:style>
    <style:style style:name="T194_74" style:family="text"/>
    <style:style style:name="T194_75" style:family="text">
      <style:text-properties fo:letter-spacing="0.002cm"/>
    </style:style>
    <style:style style:name="T194_76" style:family="text"/>
    <style:style style:name="T194_77" style:family="text">
      <style:text-properties fo:letter-spacing="0.002cm"/>
    </style:style>
    <style:style style:name="T194_78" style:family="text"/>
    <style:style style:name="T194_79" style:family="text">
      <style:text-properties fo:letter-spacing="0.002cm"/>
    </style:style>
    <style:style style:name="T194_80" style:family="text"/>
    <style:style style:name="T194_81" style:family="text">
      <style:text-properties fo:letter-spacing="0.002cm"/>
    </style:style>
    <style:style style:name="T194_82" style:family="text"/>
    <style:style style:name="T194_83" style:family="text">
      <style:text-properties fo:letter-spacing="0.002cm"/>
    </style:style>
    <style:style style:name="T194_84" style:family="text"/>
    <style:style style:name="T194_85" style:family="text">
      <style:text-properties fo:letter-spacing="0.002cm"/>
    </style:style>
    <style:style style:name="T194_86" style:family="text"/>
    <style:style style:name="T194_87" style:family="text">
      <style:text-properties fo:letter-spacing="0.002cm"/>
    </style:style>
    <style:style style:name="T194_88" style:family="text"/>
    <style:style style:name="T194_89" style:family="text">
      <style:text-properties fo:letter-spacing="0.002cm"/>
    </style:style>
    <style:style style:name="T194_90" style:family="text"/>
    <style:style style:name="T194_91" style:family="text">
      <style:text-properties fo:letter-spacing="0.002cm"/>
    </style:style>
    <style:style style:name="T194_92" style:family="text"/>
    <style:style style:name="T194_93" style:family="text">
      <style:text-properties fo:letter-spacing="0.002cm"/>
    </style:style>
    <style:style style:name="T194_94" style:family="text"/>
    <style:style style:name="T194_95" style:family="text">
      <style:text-properties fo:letter-spacing="0.002cm"/>
    </style:style>
    <style:style style:name="T194_96" style:family="text"/>
    <style:style style:name="T194_97" style:family="text">
      <style:text-properties fo:letter-spacing="0.002cm"/>
    </style:style>
    <style:style style:name="T194_98" style:family="text"/>
    <style:style style:name="T194_99" style:family="text">
      <style:text-properties fo:letter-spacing="0.002cm"/>
    </style:style>
    <style:style style:name="T194_100" style:family="text"/>
    <style:style style:name="T194_101" style:family="text">
      <style:text-properties fo:letter-spacing="0.002cm"/>
    </style:style>
    <style:style style:name="T194_102" style:family="text"/>
    <style:style style:name="T194_103" style:family="text">
      <style:text-properties fo:letter-spacing="0.002cm"/>
    </style:style>
    <style:style style:name="T194_104" style:family="text"/>
    <style:style style:name="T194_105" style:family="text">
      <style:text-properties fo:letter-spacing="0.002cm"/>
    </style:style>
    <style:style style:name="T194_106" style:family="text"/>
    <style:style style:name="T194_107" style:family="text">
      <style:text-properties fo:letter-spacing="-0.025cm"/>
    </style:style>
    <style:style style:name="T194_108" style:family="text"/>
    <style:style style:name="T194_109" style:family="text">
      <style:text-properties fo:letter-spacing="-0.023cm"/>
    </style:style>
    <style:style style:name="T194_110" style:family="text"/>
    <style:style style:name="T194_111" style:family="text">
      <style:text-properties fo:letter-spacing="-0.018cm"/>
    </style:style>
    <style:style style:name="T194_112" style:family="text"/>
    <style:style style:name="T194_113" style:family="text">
      <style:text-properties fo:letter-spacing="-0.018cm"/>
    </style:style>
    <style:style style:name="T194_114" style:family="text"/>
    <style:style style:name="T194_115" style:family="text">
      <style:text-properties fo:letter-spacing="-0.014cm"/>
    </style:style>
    <style:style style:name="T194_116" style:family="text"/>
    <style:style style:name="T194_117" style:family="text">
      <style:text-properties fo:letter-spacing="-0.012cm"/>
    </style:style>
    <style:style style:name="T194_118" style:family="text"/>
    <style:style style:name="T194_119" style:family="text">
      <style:text-properties fo:letter-spacing="-0.016cm"/>
    </style:style>
    <style:style style:name="T194_120" style:family="text"/>
    <style:style style:name="T194_121" style:family="text">
      <style:text-properties fo:letter-spacing="-0.014cm"/>
    </style:style>
    <style:style style:name="T194_122" style:family="text"/>
    <style:style style:name="T194_123" style:family="text">
      <style:text-properties fo:letter-spacing="-0.014cm"/>
    </style:style>
    <style:style style:name="T194_124" style:family="text"/>
    <style:style style:name="T194_125" style:family="text">
      <style:text-properties fo:letter-spacing="-0.019cm"/>
    </style:style>
    <style:style style:name="T194_126" style:family="text"/>
    <style:style style:name="T194_127" style:family="text">
      <style:text-properties fo:letter-spacing="-0.012cm"/>
    </style:style>
    <style:style style:name="T194_128" style:family="text"/>
    <style:style style:name="T194_129" style:family="text">
      <style:text-properties fo:letter-spacing="-0.019cm"/>
    </style:style>
    <style:style style:name="T194_130" style:family="text"/>
    <style:style style:name="T194_131" style:family="text">
      <style:text-properties fo:letter-spacing="-0.012cm"/>
    </style:style>
    <style:style style:name="T194_132" style:family="text"/>
    <style:style style:name="T194_133" style:family="text">
      <style:text-properties fo:letter-spacing="-0.023cm"/>
    </style:style>
    <style:style style:name="T194_134" style:family="text"/>
    <style:style style:name="T194_135" style:family="text">
      <style:text-properties fo:letter-spacing="-0.102cm"/>
    </style:style>
    <style:style style:name="T194_136" style:family="text"/>
    <style:style style:name="T194_137" style:family="text">
      <style:text-properties fo:letter-spacing="0.044cm"/>
    </style:style>
    <style:style style:name="T194_138" style:family="text"/>
    <style:style style:name="T194_139" style:family="text">
      <style:text-properties fo:letter-spacing="0.041cm"/>
    </style:style>
    <style:style style:name="T194_140" style:family="text"/>
    <style:style style:name="T194_141" style:family="text">
      <style:text-properties fo:letter-spacing="0.037cm"/>
    </style:style>
    <style:style style:name="T194_142" style:family="text"/>
    <style:style style:name="T194_143" style:family="text">
      <style:text-properties fo:letter-spacing="0.046cm"/>
    </style:style>
    <style:style style:name="T194_144" style:family="text"/>
    <style:style style:name="T194_145" style:family="text">
      <style:text-properties fo:letter-spacing="0.042cm"/>
    </style:style>
    <style:style style:name="T194_146" style:family="text"/>
    <style:style style:name="T194_147" style:family="text">
      <style:text-properties fo:letter-spacing="0.046cm"/>
    </style:style>
    <style:style style:name="T194_148" style:family="text"/>
    <style:style style:name="T194_149" style:family="text">
      <style:text-properties fo:letter-spacing="0.044cm"/>
    </style:style>
    <style:style style:name="T194_150" style:family="text"/>
    <style:style style:name="T194_151" style:family="text">
      <style:text-properties fo:letter-spacing="0.042cm"/>
    </style:style>
    <style:style style:name="T194_152" style:family="text"/>
    <style:style style:name="S10" style:family="section" style:master-page-name="MasterPage9">
      <style:section-properties text:dont-balance-text-columns="false">
        <style:columns fo:column-count="0" fo:column-gap="1.27cm"/>
      </style:section-properties>
    </style:style>
    <style:style style:name="P195" style:family="paragraph" style:parent-style-name="Body_20_Text" style:master-page-name="MasterPage9">
      <style:text-properties fo:font-size="10pt" style:font-size-asian="10pt"/>
    </style:style>
    <style:style style:name="P196" style:family="paragraph" style:parent-style-name="Body_20_Text">
      <style:text-properties fo:font-size="10pt" style:font-size-asian="10pt"/>
    </style:style>
    <style:style style:name="P197" style:family="paragraph" style:parent-style-name="Body_20_Text">
      <style:text-properties fo:font-size="10pt" style:font-size-asian="10pt"/>
    </style:style>
    <style:style style:name="P198" style:family="paragraph" style:parent-style-name="Body_20_Text">
      <style:paragraph-properties fo:margin-top="0.012cm"/>
      <style:text-properties fo:font-size="11.5pt" style:font-size-asian="11.5pt"/>
    </style:style>
    <style:style style:name="P199" style:family="paragraph" style:parent-style-name="Body_20_Text">
      <style:paragraph-properties fo:text-align="justify" fo:margin-top="0.166cm" fo:margin-left="5.099cm" fo:margin-right="1.833cm"/>
    </style:style>
    <style:style style:name="T199_1" style:family="text"/>
    <style:style style:name="T199_2" style:family="text">
      <style:text-properties fo:letter-spacing="0.002cm"/>
    </style:style>
    <style:style style:name="T199_3" style:family="text"/>
    <style:style style:name="T199_4" style:family="text">
      <style:text-properties fo:letter-spacing="-0.007cm"/>
    </style:style>
    <style:style style:name="T199_5" style:family="text"/>
    <style:style style:name="T199_6" style:family="text">
      <style:text-properties fo:letter-spacing="-0.002cm"/>
    </style:style>
    <style:style style:name="T199_7" style:family="text"/>
    <style:style style:name="T199_8" style:family="text">
      <style:text-properties fo:letter-spacing="0.004cm"/>
    </style:style>
    <style:style style:name="T199_9" style:family="text"/>
    <style:style style:name="T199_10" style:family="text">
      <style:text-properties fo:letter-spacing="-0.005cm"/>
    </style:style>
    <style:style style:name="T199_11" style:family="text"/>
    <style:style style:name="P200" style:family="paragraph" style:parent-style-name="List_20_Paragraph">
      <style:paragraph-properties fo:text-align="justify" fo:text-indent="-0.369cm">
        <style:tab-stops>
          <style:tab-stop style:type="left" style:leader-style="none" style:position="0.002cm"/>
        </style:tab-stops>
      </style:paragraph-properties>
    </style:style>
    <style:style style:name="T200_1" style:family="text">
      <style:text-properties fo:font-weight="bold" style:font-weight-asian="bold"/>
    </style:style>
    <style:style style:name="T200_2" style:family="text"/>
    <style:style style:name="T200_3" style:family="text">
      <style:text-properties fo:letter-spacing="0.002cm"/>
    </style:style>
    <style:style style:name="T200_4" style:family="text"/>
    <style:style style:name="T200_5" style:family="text">
      <style:text-properties fo:letter-spacing="0.002cm"/>
    </style:style>
    <style:style style:name="T200_6" style:family="text"/>
    <style:style style:name="T200_7" style:family="text">
      <style:text-properties fo:letter-spacing="0.002cm"/>
    </style:style>
    <style:style style:name="T200_8" style:family="text"/>
    <style:style style:name="T200_9" style:family="text">
      <style:text-properties fo:letter-spacing="0.002cm"/>
    </style:style>
    <style:style style:name="T200_10" style:family="text"/>
    <style:style style:name="T200_11" style:family="text">
      <style:text-properties fo:letter-spacing="0.002cm"/>
    </style:style>
    <style:style style:name="T200_12" style:family="text"/>
    <style:style style:name="T200_13" style:family="text">
      <style:text-properties fo:letter-spacing="0.002cm"/>
    </style:style>
    <style:style style:name="T200_14" style:family="text"/>
    <style:style style:name="T200_15" style:family="text">
      <style:text-properties fo:letter-spacing="0.002cm"/>
    </style:style>
    <style:style style:name="T200_16" style:family="text"/>
    <style:style style:name="T200_17" style:family="text">
      <style:text-properties fo:letter-spacing="-0.104cm"/>
    </style:style>
    <style:style style:name="T200_18" style:family="text"/>
    <style:style style:name="T200_19" style:family="text">
      <style:text-properties fo:letter-spacing="0.002cm"/>
    </style:style>
    <style:style style:name="T200_20" style:family="text"/>
    <style:style style:name="T200_21" style:family="text">
      <style:text-properties fo:letter-spacing="0.002cm"/>
    </style:style>
    <style:style style:name="T200_22" style:family="text"/>
    <style:style style:name="T200_23" style:family="text">
      <style:text-properties fo:letter-spacing="0.002cm"/>
    </style:style>
    <style:style style:name="T200_24" style:family="text"/>
    <style:style style:name="T200_25" style:family="text">
      <style:text-properties fo:letter-spacing="-0.011cm"/>
    </style:style>
    <style:style style:name="T200_26" style:family="text"/>
    <style:style style:name="T200_27" style:family="text">
      <style:text-properties fo:letter-spacing="-0.009cm"/>
    </style:style>
    <style:style style:name="T200_28" style:family="text"/>
    <style:style style:name="T200_29" style:family="text">
      <style:text-properties fo:letter-spacing="-0.012cm"/>
    </style:style>
    <style:style style:name="T200_30" style:family="text"/>
    <style:style style:name="T200_31" style:family="text">
      <style:text-properties fo:letter-spacing="-0.012cm"/>
    </style:style>
    <style:style style:name="T200_32" style:family="text"/>
    <style:style style:name="T200_33" style:family="text">
      <style:text-properties fo:letter-spacing="-0.014cm"/>
    </style:style>
    <style:style style:name="T200_34" style:family="text"/>
    <style:style style:name="T200_35" style:family="text">
      <style:text-properties fo:letter-spacing="-0.016cm"/>
    </style:style>
    <style:style style:name="T200_36" style:family="text"/>
    <style:style style:name="T200_37" style:family="text">
      <style:text-properties fo:letter-spacing="-0.009cm"/>
    </style:style>
    <style:style style:name="T200_38" style:family="text"/>
    <style:style style:name="T200_39" style:family="text">
      <style:text-properties fo:letter-spacing="-0.011cm"/>
    </style:style>
    <style:style style:name="T200_40" style:family="text"/>
    <style:style style:name="T200_41" style:family="text">
      <style:text-properties fo:letter-spacing="-0.014cm"/>
    </style:style>
    <style:style style:name="T200_42" style:family="text"/>
    <style:style style:name="T200_43" style:family="text">
      <style:text-properties fo:letter-spacing="-0.018cm"/>
    </style:style>
    <style:style style:name="T200_44" style:family="text"/>
    <style:style style:name="T200_45" style:family="text">
      <style:text-properties fo:letter-spacing="-0.104cm"/>
    </style:style>
    <style:style style:name="T200_46" style:family="text"/>
    <style:style style:name="T200_47" style:family="text">
      <style:text-properties fo:letter-spacing="0.002cm"/>
    </style:style>
    <style:style style:name="T200_48" style:family="text"/>
    <style:style style:name="T200_49" style:family="text">
      <style:text-properties fo:letter-spacing="-0.018cm"/>
    </style:style>
    <style:style style:name="T200_50" style:family="text"/>
    <style:style style:name="T200_51" style:family="text">
      <style:text-properties fo:letter-spacing="-0.016cm"/>
    </style:style>
    <style:style style:name="T200_52" style:family="text"/>
    <style:style style:name="T200_53" style:family="text">
      <style:text-properties fo:letter-spacing="-0.021cm"/>
    </style:style>
    <style:style style:name="T200_54" style:family="text"/>
    <style:style style:name="T200_55" style:family="text">
      <style:text-properties fo:letter-spacing="-0.023cm"/>
    </style:style>
    <style:style style:name="T200_56" style:family="text"/>
    <style:style style:name="T200_57" style:family="text">
      <style:text-properties fo:letter-spacing="-0.021cm"/>
    </style:style>
    <style:style style:name="T200_58" style:family="text"/>
    <style:style style:name="T200_59" style:family="text">
      <style:text-properties fo:letter-spacing="-0.016cm"/>
    </style:style>
    <style:style style:name="T200_60" style:family="text"/>
    <style:style style:name="T200_61" style:family="text">
      <style:text-properties fo:letter-spacing="-0.018cm"/>
    </style:style>
    <style:style style:name="T200_62" style:family="text"/>
    <style:style style:name="T200_63" style:family="text">
      <style:text-properties fo:letter-spacing="-0.019cm"/>
    </style:style>
    <style:style style:name="T200_64" style:family="text"/>
    <style:style style:name="T200_65" style:family="text">
      <style:text-properties fo:letter-spacing="-0.019cm"/>
    </style:style>
    <style:style style:name="T200_66" style:family="text"/>
    <style:style style:name="T200_67" style:family="text">
      <style:text-properties fo:letter-spacing="-0.023cm"/>
    </style:style>
    <style:style style:name="T200_68" style:family="text"/>
    <style:style style:name="T200_69" style:family="text">
      <style:text-properties fo:letter-spacing="-0.021cm"/>
    </style:style>
    <style:style style:name="T200_70" style:family="text"/>
    <style:style style:name="T200_71" style:family="text">
      <style:text-properties fo:letter-spacing="-0.025cm"/>
    </style:style>
    <style:style style:name="T200_72" style:family="text"/>
    <style:style style:name="T200_73" style:family="text">
      <style:text-properties fo:letter-spacing="-0.104cm"/>
    </style:style>
    <style:style style:name="T200_74" style:family="text"/>
    <style:style style:name="T200_75" style:family="text">
      <style:text-properties fo:letter-spacing="-0.005cm"/>
    </style:style>
    <style:style style:name="T200_76" style:family="text"/>
    <style:style style:name="T200_77" style:family="text">
      <style:text-properties fo:letter-spacing="-0.005cm"/>
    </style:style>
    <style:style style:name="T200_78" style:family="text"/>
    <style:style style:name="T200_79" style:family="text">
      <style:text-properties fo:letter-spacing="-0.004cm"/>
    </style:style>
    <style:style style:name="T200_80" style:family="text"/>
    <style:style style:name="T200_81" style:family="text">
      <style:text-properties fo:letter-spacing="0.002cm"/>
    </style:style>
    <style:style style:name="T200_82" style:family="text"/>
    <style:style style:name="T200_83" style:family="text">
      <style:text-properties fo:letter-spacing="-0.002cm"/>
    </style:style>
    <style:style style:name="T200_84" style:family="text"/>
    <style:style style:name="T200_85" style:family="text">
      <style:text-properties fo:letter-spacing="-0.004cm"/>
    </style:style>
    <style:style style:name="T200_86" style:family="text"/>
    <style:style style:name="T200_87" style:family="text">
      <style:text-properties fo:letter-spacing="-0.002cm"/>
    </style:style>
    <style:style style:name="T200_88" style:family="text"/>
    <style:style style:name="T200_89" style:family="text">
      <style:text-properties fo:letter-spacing="-0.005cm"/>
    </style:style>
    <style:style style:name="T200_90" style:family="text"/>
    <style:style style:name="T200_91" style:family="text">
      <style:text-properties fo:letter-spacing="-0.004cm"/>
    </style:style>
    <style:style style:name="T200_92" style:family="text"/>
    <style:style style:name="T200_93" style:family="text">
      <style:text-properties fo:letter-spacing="-0.004cm"/>
    </style:style>
    <style:style style:name="T200_94" style:family="text"/>
    <style:style style:name="P201" style:family="paragraph" style:parent-style-name="List_20_Paragraph">
      <style:paragraph-properties fo:text-align="justify" fo:text-indent="-0.39cm" fo:margin-right="1.822cm">
        <style:tab-stops>
          <style:tab-stop style:type="left" style:leader-style="none" style:position="0.002cm"/>
        </style:tab-stops>
      </style:paragraph-properties>
    </style:style>
    <style:style style:name="T201_1" style:family="text">
      <style:text-properties fo:letter-spacing="-0.002cm" fo:font-weight="bold" style:font-weight-asian="bold"/>
    </style:style>
    <style:style style:name="T201_2" style:family="text">
      <style:text-properties fo:letter-spacing="-0.026cm" fo:font-weight="bold" style:font-weight-asian="bold"/>
    </style:style>
    <style:style style:name="T201_3" style:family="text">
      <style:text-properties fo:letter-spacing="-0.002cm" fo:font-weight="bold" style:font-weight-asian="bold"/>
    </style:style>
    <style:style style:name="T201_4" style:family="text">
      <style:text-properties fo:letter-spacing="-0.002cm"/>
    </style:style>
    <style:style style:name="T201_5" style:family="text">
      <style:text-properties fo:letter-spacing="-0.025cm"/>
    </style:style>
    <style:style style:name="T201_6" style:family="text"/>
    <style:style style:name="T201_7" style:family="text">
      <style:text-properties fo:letter-spacing="-0.025cm"/>
    </style:style>
    <style:style style:name="T201_8" style:family="text"/>
    <style:style style:name="T201_9" style:family="text">
      <style:text-properties fo:letter-spacing="-0.021cm"/>
    </style:style>
    <style:style style:name="T201_10" style:family="text"/>
    <style:style style:name="T201_11" style:family="text">
      <style:text-properties fo:letter-spacing="-0.023cm"/>
    </style:style>
    <style:style style:name="T201_12" style:family="text"/>
    <style:style style:name="T201_13" style:family="text">
      <style:text-properties fo:letter-spacing="-0.025cm"/>
    </style:style>
    <style:style style:name="T201_14" style:family="text"/>
    <style:style style:name="T201_15" style:family="text">
      <style:text-properties fo:letter-spacing="-0.028cm"/>
    </style:style>
    <style:style style:name="T201_16" style:family="text"/>
    <style:style style:name="T201_17" style:family="text">
      <style:text-properties fo:letter-spacing="-0.023cm"/>
    </style:style>
    <style:style style:name="T201_18" style:family="text"/>
    <style:style style:name="T201_19" style:family="text">
      <style:text-properties fo:letter-spacing="-0.025cm"/>
    </style:style>
    <style:style style:name="T201_20" style:family="text"/>
    <style:style style:name="T201_21" style:family="text">
      <style:text-properties fo:letter-spacing="-0.026cm"/>
    </style:style>
    <style:style style:name="T201_22" style:family="text"/>
    <style:style style:name="T201_23" style:family="text">
      <style:text-properties fo:letter-spacing="-0.104cm"/>
    </style:style>
    <style:style style:name="T201_24" style:family="text"/>
    <style:style style:name="T201_25" style:family="text">
      <style:text-properties fo:letter-spacing="0.002cm"/>
    </style:style>
    <style:style style:name="T201_26" style:family="text"/>
    <style:style style:name="T201_27" style:family="text">
      <style:text-properties fo:letter-spacing="-0.021cm"/>
    </style:style>
    <style:style style:name="T201_28" style:family="text"/>
    <style:style style:name="T201_29" style:family="text">
      <style:text-properties fo:letter-spacing="-0.018cm"/>
    </style:style>
    <style:style style:name="T201_30" style:family="text"/>
    <style:style style:name="T201_31" style:family="text">
      <style:text-properties fo:letter-spacing="-0.018cm"/>
    </style:style>
    <style:style style:name="T201_32" style:family="text"/>
    <style:style style:name="T201_33" style:family="text">
      <style:text-properties fo:letter-spacing="-0.019cm"/>
    </style:style>
    <style:style style:name="T201_34" style:family="text"/>
    <style:style style:name="T201_35" style:family="text">
      <style:text-properties fo:letter-spacing="-0.019cm"/>
    </style:style>
    <style:style style:name="T201_36" style:family="text"/>
    <style:style style:name="T201_37" style:family="text">
      <style:text-properties fo:letter-spacing="-0.021cm"/>
    </style:style>
    <style:style style:name="T201_38" style:family="text"/>
    <style:style style:name="T201_39" style:family="text">
      <style:text-properties fo:letter-spacing="-0.018cm"/>
    </style:style>
    <style:style style:name="T201_40" style:family="text"/>
    <style:style style:name="T201_41" style:family="text">
      <style:text-properties fo:letter-spacing="-0.016cm"/>
    </style:style>
    <style:style style:name="T201_42" style:family="text"/>
    <style:style style:name="T201_43" style:family="text">
      <style:text-properties fo:letter-spacing="-0.021cm"/>
    </style:style>
    <style:style style:name="T201_44" style:family="text"/>
    <style:style style:name="T201_45" style:family="text">
      <style:text-properties fo:letter-spacing="-0.019cm"/>
    </style:style>
    <style:style style:name="T201_46" style:family="text"/>
    <style:style style:name="T201_47" style:family="text">
      <style:text-properties fo:letter-spacing="-0.104cm"/>
    </style:style>
    <style:style style:name="T201_48" style:family="text">
      <style:text-properties fo:letter-spacing="-0.002cm"/>
    </style:style>
    <style:style style:name="T201_49" style:family="text">
      <style:text-properties fo:letter-spacing="-0.021cm"/>
    </style:style>
    <style:style style:name="T201_50" style:family="text">
      <style:text-properties fo:letter-spacing="-0.002cm"/>
    </style:style>
    <style:style style:name="T201_51" style:family="text">
      <style:text-properties fo:letter-spacing="-0.016cm"/>
    </style:style>
    <style:style style:name="T201_52" style:family="text">
      <style:text-properties fo:letter-spacing="-0.002cm"/>
    </style:style>
    <style:style style:name="T201_53" style:family="text">
      <style:text-properties fo:letter-spacing="-0.023cm"/>
    </style:style>
    <style:style style:name="T201_54" style:family="text">
      <style:text-properties fo:letter-spacing="-0.002cm"/>
    </style:style>
    <style:style style:name="T201_55" style:family="text">
      <style:text-properties fo:letter-spacing="-0.023cm"/>
    </style:style>
    <style:style style:name="T201_56" style:family="text"/>
    <style:style style:name="T201_57" style:family="text">
      <style:text-properties fo:letter-spacing="-0.025cm"/>
    </style:style>
    <style:style style:name="T201_58" style:family="text"/>
    <style:style style:name="T201_59" style:family="text">
      <style:text-properties fo:letter-spacing="-0.018cm"/>
    </style:style>
    <style:style style:name="T201_60" style:family="text"/>
    <style:style style:name="T201_61" style:family="text">
      <style:text-properties fo:letter-spacing="-0.018cm"/>
    </style:style>
    <style:style style:name="T201_62" style:family="text"/>
    <style:style style:name="T201_63" style:family="text">
      <style:text-properties fo:letter-spacing="-0.018cm"/>
    </style:style>
    <style:style style:name="T201_64" style:family="text"/>
    <style:style style:name="T201_65" style:family="text">
      <style:text-properties fo:letter-spacing="-0.019cm"/>
    </style:style>
    <style:style style:name="T201_66" style:family="text"/>
    <style:style style:name="T201_67" style:family="text">
      <style:text-properties fo:letter-spacing="-0.018cm"/>
    </style:style>
    <style:style style:name="T201_68" style:family="text"/>
    <style:style style:name="T201_69" style:family="text">
      <style:text-properties fo:letter-spacing="-0.03cm"/>
    </style:style>
    <style:style style:name="T201_70" style:family="text"/>
    <style:style style:name="T201_71" style:family="text">
      <style:text-properties fo:letter-spacing="-0.104cm"/>
    </style:style>
    <style:style style:name="T201_72" style:family="text"/>
    <style:style style:name="T201_73" style:family="text">
      <style:text-properties fo:letter-spacing="-0.005cm"/>
    </style:style>
    <style:style style:name="T201_74" style:family="text"/>
    <style:style style:name="T201_75" style:family="text">
      <style:text-properties fo:letter-spacing="-0.012cm"/>
    </style:style>
    <style:style style:name="T201_76" style:family="text"/>
    <style:style style:name="T201_77" style:family="text">
      <style:text-properties fo:letter-spacing="-0.007cm"/>
    </style:style>
    <style:style style:name="T201_78" style:family="text"/>
    <style:style style:name="T201_79" style:family="text">
      <style:text-properties fo:letter-spacing="-0.005cm"/>
    </style:style>
    <style:style style:name="T201_80" style:family="text"/>
    <style:style style:name="T201_81" style:family="text">
      <style:text-properties fo:letter-spacing="-0.007cm"/>
    </style:style>
    <style:style style:name="T201_82" style:family="text"/>
    <style:style style:name="T201_83" style:family="text">
      <style:text-properties fo:letter-spacing="-0.009cm"/>
    </style:style>
    <style:style style:name="T201_84" style:family="text"/>
    <style:style style:name="T201_85" style:family="text">
      <style:text-properties fo:letter-spacing="-0.005cm"/>
    </style:style>
    <style:style style:name="T201_86" style:family="text"/>
    <style:style style:name="T201_87" style:family="text">
      <style:text-properties fo:letter-spacing="-0.007cm"/>
    </style:style>
    <style:style style:name="T201_88" style:family="text"/>
    <style:style style:name="T201_89" style:family="text">
      <style:text-properties fo:letter-spacing="-0.007cm"/>
    </style:style>
    <style:style style:name="T201_90" style:family="text"/>
    <style:style style:name="T201_91" style:family="text">
      <style:text-properties fo:letter-spacing="-0.011cm"/>
    </style:style>
    <style:style style:name="T201_92" style:family="text"/>
    <style:style style:name="T201_93" style:family="text">
      <style:text-properties fo:letter-spacing="-0.007cm"/>
    </style:style>
    <style:style style:name="T201_94" style:family="text"/>
    <style:style style:name="T201_95" style:family="text">
      <style:text-properties fo:letter-spacing="-0.009cm"/>
    </style:style>
    <style:style style:name="T201_96" style:family="text"/>
    <style:style style:name="T201_97" style:family="text">
      <style:text-properties fo:letter-spacing="-0.005cm"/>
    </style:style>
    <style:style style:name="T201_98" style:family="text"/>
    <style:style style:name="T201_99" style:family="text">
      <style:text-properties fo:letter-spacing="-0.104cm"/>
    </style:style>
    <style:style style:name="T201_100" style:family="text"/>
    <style:style style:name="T201_101" style:family="text">
      <style:text-properties fo:letter-spacing="-0.011cm"/>
    </style:style>
    <style:style style:name="T201_102" style:family="text"/>
    <style:style style:name="T201_103" style:family="text">
      <style:text-properties fo:letter-spacing="-0.012cm"/>
    </style:style>
    <style:style style:name="T201_104" style:family="text"/>
    <style:style style:name="T201_105" style:family="text">
      <style:text-properties fo:letter-spacing="-0.011cm"/>
    </style:style>
    <style:style style:name="T201_106" style:family="text"/>
    <style:style style:name="T201_107" style:family="text">
      <style:text-properties fo:letter-spacing="-0.018cm"/>
    </style:style>
    <style:style style:name="T201_108" style:family="text"/>
    <style:style style:name="T201_109" style:family="text">
      <style:text-properties fo:letter-spacing="-0.012cm"/>
    </style:style>
    <style:style style:name="T201_110" style:family="text"/>
    <style:style style:name="T201_111" style:family="text">
      <style:text-properties fo:letter-spacing="-0.012cm"/>
    </style:style>
    <style:style style:name="T201_112" style:family="text"/>
    <style:style style:name="T201_113" style:family="text">
      <style:text-properties fo:letter-spacing="-0.011cm"/>
    </style:style>
    <style:style style:name="T201_114" style:family="text"/>
    <style:style style:name="T201_115" style:family="text">
      <style:text-properties fo:letter-spacing="-0.011cm"/>
    </style:style>
    <style:style style:name="T201_116" style:family="text"/>
    <style:style style:name="T201_117" style:family="text">
      <style:text-properties fo:letter-spacing="-0.009cm"/>
    </style:style>
    <style:style style:name="T201_118" style:family="text"/>
    <style:style style:name="T201_119" style:family="text">
      <style:text-properties fo:letter-spacing="-0.104cm"/>
    </style:style>
    <style:style style:name="T201_120" style:family="text"/>
    <style:style style:name="T201_121" style:family="text">
      <style:text-properties fo:letter-spacing="-0.014cm"/>
    </style:style>
    <style:style style:name="T201_122" style:family="text"/>
    <style:style style:name="T201_123" style:family="text">
      <style:text-properties fo:letter-spacing="-0.009cm"/>
    </style:style>
    <style:style style:name="T201_124" style:family="text"/>
    <style:style style:name="T201_125" style:family="text">
      <style:text-properties fo:letter-spacing="-0.016cm"/>
    </style:style>
    <style:style style:name="T201_126" style:family="text"/>
    <style:style style:name="T201_127" style:family="text">
      <style:text-properties fo:letter-spacing="-0.014cm"/>
    </style:style>
    <style:style style:name="T201_128" style:family="text"/>
    <style:style style:name="T201_129" style:family="text">
      <style:text-properties fo:letter-spacing="-0.014cm"/>
    </style:style>
    <style:style style:name="T201_130" style:family="text"/>
    <style:style style:name="T201_131" style:family="text">
      <style:text-properties fo:letter-spacing="-0.014cm"/>
    </style:style>
    <style:style style:name="T201_132" style:family="text"/>
    <style:style style:name="T201_133" style:family="text">
      <style:text-properties fo:letter-spacing="-0.021cm"/>
    </style:style>
    <style:style style:name="T201_134" style:family="text"/>
    <style:style style:name="T201_135" style:family="text">
      <style:text-properties fo:letter-spacing="-0.007cm"/>
    </style:style>
    <style:style style:name="T201_136" style:family="text"/>
    <style:style style:name="T201_137" style:family="text">
      <style:text-properties fo:letter-spacing="-0.012cm"/>
    </style:style>
    <style:style style:name="T201_138" style:family="text"/>
    <style:style style:name="T201_139" style:family="text">
      <style:text-properties fo:letter-spacing="-0.012cm"/>
    </style:style>
    <style:style style:name="T201_140" style:family="text"/>
    <style:style style:name="T201_141" style:family="text">
      <style:text-properties fo:letter-spacing="-0.019cm"/>
    </style:style>
    <style:style style:name="T201_142" style:family="text"/>
    <style:style style:name="T201_143" style:family="text">
      <style:text-properties fo:letter-spacing="-0.104cm"/>
    </style:style>
    <style:style style:name="T201_144" style:family="text"/>
    <style:style style:name="T201_145" style:family="text">
      <style:text-properties fo:letter-spacing="0.002cm"/>
    </style:style>
    <style:style style:name="T201_146" style:family="text"/>
    <style:style style:name="T201_147" style:family="text">
      <style:text-properties fo:letter-spacing="-0.007cm"/>
    </style:style>
    <style:style style:name="T201_148" style:family="text"/>
    <style:style style:name="T201_149" style:family="text">
      <style:text-properties fo:letter-spacing="-0.004cm"/>
    </style:style>
    <style:style style:name="T201_150" style:family="text"/>
    <style:style style:name="T201_151" style:family="text">
      <style:text-properties fo:letter-spacing="-0.007cm"/>
    </style:style>
    <style:style style:name="T201_152" style:family="text"/>
    <style:style style:name="T201_153" style:family="text">
      <style:text-properties fo:letter-spacing="-0.012cm"/>
    </style:style>
    <style:style style:name="T201_154" style:family="text"/>
    <style:style style:name="T201_155" style:family="text">
      <style:text-properties fo:letter-spacing="-0.007cm"/>
    </style:style>
    <style:style style:name="T201_156" style:family="text"/>
    <style:style style:name="T201_157" style:family="text">
      <style:text-properties fo:letter-spacing="-0.004cm"/>
    </style:style>
    <style:style style:name="T201_158" style:family="text"/>
    <style:style style:name="T201_159" style:family="text">
      <style:text-properties fo:letter-spacing="-0.005cm"/>
    </style:style>
    <style:style style:name="T201_160" style:family="text"/>
    <style:style style:name="T201_161" style:family="text">
      <style:text-properties fo:letter-spacing="-0.007cm"/>
    </style:style>
    <style:style style:name="T201_162" style:family="text"/>
    <style:style style:name="T201_163" style:family="text">
      <style:text-properties fo:letter-spacing="-0.007cm"/>
    </style:style>
    <style:style style:name="T201_164" style:family="text"/>
    <style:style style:name="T201_165" style:family="text">
      <style:text-properties fo:letter-spacing="-0.005cm"/>
    </style:style>
    <style:style style:name="T201_166" style:family="text"/>
    <style:style style:name="T201_167" style:family="text">
      <style:text-properties fo:letter-spacing="-0.009cm"/>
    </style:style>
    <style:style style:name="T201_168" style:family="text"/>
    <style:style style:name="T201_169" style:family="text">
      <style:text-properties fo:letter-spacing="-0.104cm"/>
    </style:style>
    <style:style style:name="T201_170" style:family="text">
      <style:text-properties fo:letter-spacing="-0.002cm"/>
    </style:style>
    <style:style style:name="T201_171" style:family="text">
      <style:text-properties fo:letter-spacing="-0.03cm"/>
    </style:style>
    <style:style style:name="T201_172" style:family="text">
      <style:text-properties fo:letter-spacing="-0.002cm"/>
    </style:style>
    <style:style style:name="T201_173" style:family="text">
      <style:text-properties fo:letter-spacing="-0.026cm"/>
    </style:style>
    <style:style style:name="T201_174" style:family="text">
      <style:text-properties fo:letter-spacing="-0.002cm"/>
    </style:style>
    <style:style style:name="T201_175" style:family="text">
      <style:text-properties fo:letter-spacing="-0.025cm"/>
    </style:style>
    <style:style style:name="T201_176" style:family="text">
      <style:text-properties fo:letter-spacing="-0.002cm"/>
    </style:style>
    <style:style style:name="T201_177" style:family="text">
      <style:text-properties fo:letter-spacing="-0.03cm"/>
    </style:style>
    <style:style style:name="T201_178" style:family="text">
      <style:text-properties fo:letter-spacing="-0.002cm"/>
    </style:style>
    <style:style style:name="T201_179" style:family="text">
      <style:text-properties fo:letter-spacing="-0.023cm"/>
    </style:style>
    <style:style style:name="T201_180" style:family="text">
      <style:text-properties fo:letter-spacing="-0.002cm"/>
    </style:style>
    <style:style style:name="T201_181" style:family="text">
      <style:text-properties fo:letter-spacing="-0.03cm"/>
    </style:style>
    <style:style style:name="T201_182" style:family="text"/>
    <style:style style:name="T201_183" style:family="text">
      <style:text-properties fo:letter-spacing="-0.021cm"/>
    </style:style>
    <style:style style:name="T201_184" style:family="text"/>
    <style:style style:name="T201_185" style:family="text">
      <style:text-properties fo:letter-spacing="-0.025cm"/>
    </style:style>
    <style:style style:name="T201_186" style:family="text"/>
    <style:style style:name="T201_187" style:family="text">
      <style:text-properties fo:letter-spacing="-0.025cm"/>
    </style:style>
    <style:style style:name="T201_188" style:family="text"/>
    <style:style style:name="T201_189" style:family="text">
      <style:text-properties fo:letter-spacing="-0.028cm"/>
    </style:style>
    <style:style style:name="T201_190" style:family="text"/>
    <style:style style:name="T201_191" style:family="text">
      <style:text-properties fo:letter-spacing="-0.026cm"/>
    </style:style>
    <style:style style:name="T201_192" style:family="text"/>
    <style:style style:name="T201_193" style:family="text">
      <style:text-properties fo:letter-spacing="-0.104cm"/>
    </style:style>
    <style:style style:name="T201_194" style:family="text"/>
    <style:style style:name="T201_195" style:family="text">
      <style:text-properties fo:letter-spacing="0.002cm"/>
    </style:style>
    <style:style style:name="T201_196" style:family="text"/>
    <style:style style:name="T201_197" style:family="text">
      <style:text-properties fo:letter-spacing="0.002cm"/>
    </style:style>
    <style:style style:name="T201_198" style:family="text"/>
    <style:style style:name="T201_199" style:family="text">
      <style:text-properties fo:letter-spacing="0.002cm"/>
    </style:style>
    <style:style style:name="T201_200" style:family="text"/>
    <style:style style:name="T201_201" style:family="text">
      <style:text-properties fo:letter-spacing="0.002cm"/>
    </style:style>
    <style:style style:name="T201_202" style:family="text"/>
    <style:style style:name="T201_203" style:family="text">
      <style:text-properties fo:letter-spacing="-0.104cm"/>
    </style:style>
    <style:style style:name="T201_204" style:family="text"/>
    <style:style style:name="T201_205" style:family="text">
      <style:text-properties fo:letter-spacing="-0.002cm"/>
    </style:style>
    <style:style style:name="T201_206" style:family="text"/>
    <style:style style:name="T201_207" style:family="text">
      <style:text-properties fo:letter-spacing="-0.005cm"/>
    </style:style>
    <style:style style:name="T201_208" style:family="text"/>
    <style:style style:name="P202" style:family="paragraph" style:parent-style-name="List_20_Paragraph">
      <style:paragraph-properties fo:text-align="justify" fo:text-indent="-0.305cm" fo:margin-right="1.822cm">
        <style:tab-stops>
          <style:tab-stop style:type="left" style:leader-style="none" style:position="0.002cm"/>
        </style:tab-stops>
      </style:paragraph-properties>
    </style:style>
    <style:style style:name="T202_1" style:family="text">
      <style:text-properties fo:font-weight="bold" style:font-weight-asian="bold"/>
    </style:style>
    <style:style style:name="T202_2" style:family="text">
      <style:text-properties fo:letter-spacing="0.002cm" fo:font-weight="bold" style:font-weight-asian="bold"/>
    </style:style>
    <style:style style:name="T202_3" style:family="text">
      <style:text-properties fo:font-weight="bold" style:font-weight-asian="bold"/>
    </style:style>
    <style:style style:name="T202_4" style:family="text">
      <style:text-properties fo:letter-spacing="0.002cm" fo:font-weight="bold" style:font-weight-asian="bold"/>
    </style:style>
    <style:style style:name="T202_5" style:family="text">
      <style:text-properties fo:font-weight="bold" style:font-weight-asian="bold"/>
    </style:style>
    <style:style style:name="T202_6" style:family="text">
      <style:text-properties fo:letter-spacing="0.002cm" fo:font-weight="bold" style:font-weight-asian="bold"/>
    </style:style>
    <style:style style:name="T202_7" style:family="text">
      <style:text-properties fo:font-weight="bold" style:font-weight-asian="bold"/>
    </style:style>
    <style:style style:name="T202_8" style:family="text"/>
    <style:style style:name="T202_9" style:family="text">
      <style:text-properties fo:letter-spacing="0.002cm"/>
    </style:style>
    <style:style style:name="T202_10" style:family="text"/>
    <style:style style:name="T202_11" style:family="text">
      <style:text-properties fo:letter-spacing="0.002cm"/>
    </style:style>
    <style:style style:name="T202_12" style:family="text"/>
    <style:style style:name="T202_13" style:family="text">
      <style:text-properties fo:letter-spacing="0.002cm"/>
    </style:style>
    <style:style style:name="T202_14" style:family="text"/>
    <style:style style:name="T202_15" style:family="text">
      <style:text-properties fo:letter-spacing="0.002cm"/>
    </style:style>
    <style:style style:name="T202_16" style:family="text"/>
    <style:style style:name="T202_17" style:family="text">
      <style:text-properties fo:letter-spacing="0.002cm"/>
    </style:style>
    <style:style style:name="T202_18" style:family="text"/>
    <style:style style:name="T202_19" style:family="text">
      <style:text-properties fo:letter-spacing="-0.007cm"/>
    </style:style>
    <style:style style:name="T202_20" style:family="text"/>
    <style:style style:name="T202_21" style:family="text">
      <style:text-properties fo:letter-spacing="-0.005cm"/>
    </style:style>
    <style:style style:name="T202_22" style:family="text"/>
    <style:style style:name="T202_23" style:family="text">
      <style:text-properties fo:letter-spacing="-0.011cm"/>
    </style:style>
    <style:style style:name="T202_24" style:family="text"/>
    <style:style style:name="T202_25" style:family="text">
      <style:text-properties fo:letter-spacing="-0.005cm"/>
    </style:style>
    <style:style style:name="T202_26" style:family="text"/>
    <style:style style:name="T202_27" style:family="text">
      <style:text-properties fo:letter-spacing="-0.011cm"/>
    </style:style>
    <style:style style:name="T202_28" style:family="text"/>
    <style:style style:name="T202_29" style:family="text">
      <style:text-properties fo:letter-spacing="-0.011cm"/>
    </style:style>
    <style:style style:name="T202_30" style:family="text"/>
    <style:style style:name="T202_31" style:family="text">
      <style:text-properties fo:letter-spacing="-0.004cm"/>
    </style:style>
    <style:style style:name="T202_32" style:family="text"/>
    <style:style style:name="T202_33" style:family="text">
      <style:text-properties fo:letter-spacing="-0.014cm"/>
    </style:style>
    <style:style style:name="T202_34" style:family="text"/>
    <style:style style:name="T202_35" style:family="text">
      <style:text-properties fo:letter-spacing="-0.012cm"/>
    </style:style>
    <style:style style:name="T202_36" style:family="text"/>
    <style:style style:name="T202_37" style:family="text">
      <style:text-properties fo:letter-spacing="-0.007cm"/>
    </style:style>
    <style:style style:name="T202_38" style:family="text"/>
    <style:style style:name="T202_39" style:family="text">
      <style:text-properties fo:letter-spacing="-0.012cm"/>
    </style:style>
    <style:style style:name="T202_40" style:family="text"/>
    <style:style style:name="T202_41" style:family="text">
      <style:text-properties fo:letter-spacing="-0.009cm"/>
    </style:style>
    <style:style style:name="T202_42" style:family="text"/>
    <style:style style:name="T202_43" style:family="text">
      <style:text-properties fo:letter-spacing="-0.104cm"/>
    </style:style>
    <style:style style:name="T202_44" style:family="text"/>
    <style:style style:name="T202_45" style:family="text">
      <style:text-properties fo:letter-spacing="0.002cm"/>
    </style:style>
    <style:style style:name="T202_46" style:family="text"/>
    <style:style style:name="T202_47" style:family="text">
      <style:text-properties fo:letter-spacing="0.002cm"/>
    </style:style>
    <style:style style:name="T202_48" style:family="text"/>
    <style:style style:name="T202_49" style:family="text">
      <style:text-properties fo:letter-spacing="0.002cm"/>
    </style:style>
    <style:style style:name="T202_50" style:family="text"/>
    <style:style style:name="T202_51" style:family="text">
      <style:text-properties fo:letter-spacing="0.002cm"/>
    </style:style>
    <style:style style:name="T202_52" style:family="text"/>
    <style:style style:name="T202_53" style:family="text">
      <style:text-properties fo:letter-spacing="0.002cm"/>
    </style:style>
    <style:style style:name="T202_54" style:family="text"/>
    <style:style style:name="T202_55" style:family="text">
      <style:text-properties fo:letter-spacing="0.002cm"/>
    </style:style>
    <style:style style:name="T202_56" style:family="text"/>
    <style:style style:name="T202_57" style:family="text">
      <style:text-properties fo:letter-spacing="0.002cm"/>
    </style:style>
    <style:style style:name="T202_58" style:family="text"/>
    <style:style style:name="T202_59" style:family="text">
      <style:text-properties fo:letter-spacing="0.002cm"/>
    </style:style>
    <style:style style:name="T202_60" style:family="text"/>
    <style:style style:name="T202_61" style:family="text">
      <style:text-properties fo:letter-spacing="0.002cm"/>
    </style:style>
    <style:style style:name="T202_62" style:family="text"/>
    <style:style style:name="T202_63" style:family="text">
      <style:text-properties fo:letter-spacing="0.002cm"/>
    </style:style>
    <style:style style:name="T202_64" style:family="text"/>
    <style:style style:name="T202_65" style:family="text">
      <style:text-properties fo:letter-spacing="0.002cm"/>
    </style:style>
    <style:style style:name="T202_66" style:family="text"/>
    <style:style style:name="T202_67" style:family="text">
      <style:text-properties fo:letter-spacing="0.002cm"/>
    </style:style>
    <style:style style:name="T202_68" style:family="text"/>
    <style:style style:name="T202_69" style:family="text">
      <style:text-properties fo:letter-spacing="0.002cm"/>
    </style:style>
    <style:style style:name="T202_70" style:family="text"/>
    <style:style style:name="T202_71" style:family="text">
      <style:text-properties fo:letter-spacing="0.002cm"/>
    </style:style>
    <style:style style:name="T202_72" style:family="text"/>
    <style:style style:name="T202_73" style:family="text">
      <style:text-properties fo:letter-spacing="0.002cm"/>
    </style:style>
    <style:style style:name="T202_74" style:family="text"/>
    <style:style style:name="T202_75" style:family="text">
      <style:text-properties fo:letter-spacing="-0.104cm"/>
    </style:style>
    <style:style style:name="T202_76" style:family="text"/>
    <style:style style:name="T202_77" style:family="text">
      <style:text-properties fo:letter-spacing="0.002cm"/>
    </style:style>
    <style:style style:name="T202_78" style:family="text"/>
    <style:style style:name="T202_79" style:family="text">
      <style:text-properties fo:letter-spacing="0.002cm"/>
    </style:style>
    <style:style style:name="T202_80" style:family="text"/>
    <style:style style:name="T202_81" style:family="text">
      <style:text-properties fo:letter-spacing="-0.104cm"/>
    </style:style>
    <style:style style:name="T202_82" style:family="text"/>
    <style:style style:name="T202_83" style:family="text">
      <style:text-properties fo:letter-spacing="0.002cm"/>
    </style:style>
    <style:style style:name="T202_84" style:family="text"/>
    <style:style style:name="T202_85" style:family="text">
      <style:text-properties fo:letter-spacing="0.002cm"/>
    </style:style>
    <style:style style:name="T202_86" style:family="text"/>
    <style:style style:name="P203" style:family="paragraph" style:parent-style-name="List_20_Paragraph">
      <style:paragraph-properties fo:text-align="justify" fo:text-indent="-0.39cm" fo:margin-right="1.827cm">
        <style:tab-stops>
          <style:tab-stop style:type="left" style:leader-style="none" style:position="0.002cm"/>
        </style:tab-stops>
      </style:paragraph-properties>
    </style:style>
    <style:style style:name="T203_1" style:family="text">
      <style:text-properties fo:font-weight="bold" style:font-weight-asian="bold"/>
    </style:style>
    <style:style style:name="T203_2" style:family="text"/>
    <style:style style:name="T203_3" style:family="text">
      <style:text-properties fo:letter-spacing="-0.104cm"/>
    </style:style>
    <style:style style:name="T203_4" style:family="text"/>
    <style:style style:name="T203_5" style:family="text">
      <style:text-properties fo:letter-spacing="0.002cm"/>
    </style:style>
    <style:style style:name="T203_6" style:family="text"/>
    <style:style style:name="T203_7" style:family="text">
      <style:text-properties fo:letter-spacing="-0.012cm"/>
    </style:style>
    <style:style style:name="T203_8" style:family="text"/>
    <style:style style:name="T203_9" style:family="text">
      <style:text-properties fo:letter-spacing="-0.012cm"/>
    </style:style>
    <style:style style:name="T203_10" style:family="text"/>
    <style:style style:name="T203_11" style:family="text">
      <style:text-properties fo:letter-spacing="-0.011cm"/>
    </style:style>
    <style:style style:name="T203_12" style:family="text"/>
    <style:style style:name="T203_13" style:family="text">
      <style:text-properties fo:letter-spacing="-0.014cm"/>
    </style:style>
    <style:style style:name="T203_14" style:family="text"/>
    <style:style style:name="T203_15" style:family="text">
      <style:text-properties fo:letter-spacing="-0.012cm"/>
    </style:style>
    <style:style style:name="T203_16" style:family="text"/>
    <style:style style:name="T203_17" style:family="text">
      <style:text-properties fo:letter-spacing="-0.011cm"/>
    </style:style>
    <style:style style:name="T203_18" style:family="text"/>
    <style:style style:name="T203_19" style:family="text">
      <style:text-properties fo:letter-spacing="-0.007cm"/>
    </style:style>
    <style:style style:name="T203_20" style:family="text"/>
    <style:style style:name="T203_21" style:family="text">
      <style:text-properties fo:letter-spacing="-0.011cm"/>
    </style:style>
    <style:style style:name="T203_22" style:family="text"/>
    <style:style style:name="T203_23" style:family="text">
      <style:text-properties fo:letter-spacing="-0.018cm"/>
    </style:style>
    <style:style style:name="T203_24" style:family="text"/>
    <style:style style:name="T203_25" style:family="text">
      <style:text-properties fo:letter-spacing="-0.012cm"/>
    </style:style>
    <style:style style:name="T203_26" style:family="text"/>
    <style:style style:name="T203_27" style:family="text">
      <style:text-properties fo:letter-spacing="-0.018cm"/>
    </style:style>
    <style:style style:name="T203_28" style:family="text"/>
    <style:style style:name="T203_29" style:family="text">
      <style:text-properties fo:letter-spacing="-0.104cm"/>
    </style:style>
    <style:style style:name="T203_30" style:family="text"/>
    <style:style style:name="T203_31" style:family="text">
      <style:text-properties fo:letter-spacing="0.002cm"/>
    </style:style>
    <style:style style:name="T203_32" style:family="text"/>
    <style:style style:name="T203_33" style:family="text">
      <style:text-properties fo:letter-spacing="-0.002cm"/>
    </style:style>
    <style:style style:name="T203_34" style:family="text"/>
    <style:style style:name="T203_35" style:family="text">
      <style:text-properties fo:letter-spacing="0.002cm"/>
    </style:style>
    <style:style style:name="T203_36" style:family="text"/>
    <style:style style:name="T203_37" style:family="text">
      <style:text-properties fo:letter-spacing="-0.005cm"/>
    </style:style>
    <style:style style:name="T203_38" style:family="text"/>
    <style:style style:name="T203_39" style:family="text">
      <style:text-properties fo:letter-spacing="-0.002cm"/>
    </style:style>
    <style:style style:name="T203_40" style:family="text"/>
    <style:style style:name="T203_41" style:family="text">
      <style:text-properties fo:letter-spacing="-0.004cm"/>
    </style:style>
    <style:style style:name="T203_42" style:family="text"/>
    <style:style style:name="T203_43" style:family="text">
      <style:text-properties fo:letter-spacing="0.002cm"/>
    </style:style>
    <style:style style:name="T203_44" style:family="text"/>
    <style:style style:name="T203_45" style:family="text">
      <style:text-properties fo:letter-spacing="-0.002cm"/>
    </style:style>
    <style:style style:name="T203_46" style:family="text"/>
    <style:style style:name="S11" style:family="section" style:master-page-name="MasterPage10">
      <style:section-properties text:dont-balance-text-columns="false">
        <style:columns fo:column-count="0" fo:column-gap="1.27cm"/>
      </style:section-properties>
    </style:style>
    <style:style style:name="P204" style:family="paragraph" style:parent-style-name="Body_20_Text" style:master-page-name="MasterPage10">
      <style:text-properties fo:font-size="10pt" style:font-size-asian="10pt"/>
    </style:style>
    <style:style style:name="P205" style:family="paragraph" style:parent-style-name="Body_20_Text">
      <style:text-properties fo:font-size="10pt" style:font-size-asian="10pt"/>
    </style:style>
    <style:style style:name="P206" style:family="paragraph" style:parent-style-name="Body_20_Text">
      <style:text-properties fo:font-size="10pt" style:font-size-asian="10pt"/>
    </style:style>
    <style:style style:name="P207" style:family="paragraph" style:parent-style-name="Body_20_Text">
      <style:paragraph-properties fo:margin-top="0.012cm"/>
      <style:text-properties fo:font-size="11.5pt" style:font-size-asian="11.5pt"/>
    </style:style>
    <style:style style:name="P208" style:family="paragraph" style:parent-style-name="Body_20_Text">
      <style:paragraph-properties fo:text-align="justify" fo:margin-top="0.166cm" fo:margin-left="5.099cm" fo:margin-right="1.822cm"/>
    </style:style>
    <style:style style:name="T208_1" style:family="text"/>
    <style:style style:name="T208_2" style:family="text">
      <style:text-properties fo:letter-spacing="0.002cm"/>
    </style:style>
    <style:style style:name="T208_3" style:family="text"/>
    <style:style style:name="T208_4" style:family="text">
      <style:text-properties fo:letter-spacing="0.002cm"/>
    </style:style>
    <style:style style:name="T208_5" style:family="text"/>
    <style:style style:name="T208_6" style:family="text">
      <style:text-properties fo:letter-spacing="0.002cm"/>
    </style:style>
    <style:style style:name="T208_7" style:family="text"/>
    <style:style style:name="T208_8" style:family="text">
      <style:text-properties fo:letter-spacing="0.002cm"/>
    </style:style>
    <style:style style:name="T208_9" style:family="text"/>
    <style:style style:name="T208_10" style:family="text">
      <style:text-properties fo:letter-spacing="0.002cm"/>
    </style:style>
    <style:style style:name="T208_11" style:family="text"/>
    <style:style style:name="T208_12" style:family="text">
      <style:text-properties fo:letter-spacing="0.002cm"/>
    </style:style>
    <style:style style:name="T208_13" style:family="text"/>
    <style:style style:name="T208_14" style:family="text">
      <style:text-properties fo:letter-spacing="0.002cm"/>
    </style:style>
    <style:style style:name="T208_15" style:family="text"/>
    <style:style style:name="T208_16" style:family="text">
      <style:text-properties fo:letter-spacing="0.002cm"/>
    </style:style>
    <style:style style:name="T208_17" style:family="text"/>
    <style:style style:name="T208_18" style:family="text">
      <style:text-properties fo:letter-spacing="0.002cm"/>
    </style:style>
    <style:style style:name="T208_19" style:family="text"/>
    <style:style style:name="T208_20" style:family="text">
      <style:text-properties fo:letter-spacing="0.002cm"/>
    </style:style>
    <style:style style:name="T208_21" style:family="text"/>
    <style:style style:name="T208_22" style:family="text">
      <style:text-properties fo:letter-spacing="0.002cm"/>
    </style:style>
    <style:style style:name="T208_23" style:family="text"/>
    <style:style style:name="T208_24" style:family="text">
      <style:text-properties fo:letter-spacing="0.002cm"/>
    </style:style>
    <style:style style:name="T208_25" style:family="text"/>
    <style:style style:name="T208_26" style:family="text">
      <style:text-properties fo:letter-spacing="0.002cm"/>
    </style:style>
    <style:style style:name="T208_27" style:family="text"/>
    <style:style style:name="T208_28" style:family="text">
      <style:text-properties fo:letter-spacing="0.002cm"/>
    </style:style>
    <style:style style:name="T208_29" style:family="text"/>
    <style:style style:name="T208_30" style:family="text">
      <style:text-properties fo:letter-spacing="0.002cm"/>
    </style:style>
    <style:style style:name="T208_31" style:family="text"/>
    <style:style style:name="T208_32" style:family="text">
      <style:text-properties fo:letter-spacing="0.002cm"/>
    </style:style>
    <style:style style:name="T208_33" style:family="text"/>
    <style:style style:name="T208_34" style:family="text">
      <style:text-properties fo:letter-spacing="0.002cm"/>
    </style:style>
    <style:style style:name="T208_35" style:family="text"/>
    <style:style style:name="T208_36" style:family="text">
      <style:text-properties fo:letter-spacing="0.002cm"/>
    </style:style>
    <style:style style:name="T208_37" style:family="text"/>
    <style:style style:name="T208_38" style:family="text">
      <style:text-properties fo:letter-spacing="0.002cm"/>
    </style:style>
    <style:style style:name="T208_39" style:family="text"/>
    <style:style style:name="T208_40" style:family="text">
      <style:text-properties fo:letter-spacing="0.002cm"/>
    </style:style>
    <style:style style:name="T208_41" style:family="text"/>
    <style:style style:name="T208_42" style:family="text">
      <style:text-properties fo:letter-spacing="0.002cm"/>
    </style:style>
    <style:style style:name="T208_43" style:family="text"/>
    <style:style style:name="T208_44" style:family="text">
      <style:text-properties fo:letter-spacing="0.002cm"/>
    </style:style>
    <style:style style:name="T208_45" style:family="text"/>
    <style:style style:name="T208_46" style:family="text">
      <style:text-properties fo:letter-spacing="0.002cm"/>
    </style:style>
    <style:style style:name="T208_47" style:family="text"/>
    <style:style style:name="T208_48" style:family="text">
      <style:text-properties fo:letter-spacing="-0.104cm"/>
    </style:style>
    <style:style style:name="T208_49" style:family="text"/>
    <style:style style:name="T208_50" style:family="text">
      <style:text-properties fo:letter-spacing="0.002cm"/>
    </style:style>
    <style:style style:name="T208_51" style:family="text"/>
    <style:style style:name="T208_52" style:family="text">
      <style:text-properties fo:letter-spacing="0.002cm"/>
    </style:style>
    <style:style style:name="T208_53" style:family="text"/>
    <style:style style:name="T208_54" style:family="text">
      <style:text-properties fo:letter-spacing="0.002cm"/>
    </style:style>
    <style:style style:name="T208_55" style:family="text"/>
    <style:style style:name="T208_56" style:family="text">
      <style:text-properties fo:letter-spacing="0.002cm"/>
    </style:style>
    <style:style style:name="T208_57" style:family="text"/>
    <style:style style:name="T208_58" style:family="text">
      <style:text-properties fo:letter-spacing="0.002cm"/>
    </style:style>
    <style:style style:name="T208_59" style:family="text"/>
    <style:style style:name="T208_60" style:family="text">
      <style:text-properties fo:letter-spacing="0.002cm"/>
    </style:style>
    <style:style style:name="T208_61" style:family="text"/>
    <style:style style:name="T208_62" style:family="text">
      <style:text-properties fo:letter-spacing="0.002cm"/>
    </style:style>
    <style:style style:name="T208_63" style:family="text"/>
    <style:style style:name="T208_64" style:family="text">
      <style:text-properties fo:letter-spacing="0.002cm"/>
    </style:style>
    <style:style style:name="T208_65" style:family="text"/>
    <style:style style:name="T208_66" style:family="text">
      <style:text-properties fo:letter-spacing="0.002cm"/>
    </style:style>
    <style:style style:name="T208_67" style:family="text"/>
    <style:style style:name="T208_68" style:family="text">
      <style:text-properties fo:letter-spacing="0.002cm"/>
    </style:style>
    <style:style style:name="T208_69" style:family="text"/>
    <style:style style:name="T208_70" style:family="text">
      <style:text-properties fo:letter-spacing="0.002cm"/>
    </style:style>
    <style:style style:name="T208_71" style:family="text"/>
    <style:style style:name="T208_72" style:family="text">
      <style:text-properties fo:letter-spacing="0.002cm"/>
    </style:style>
    <style:style style:name="T208_73" style:family="text"/>
    <style:style style:name="T208_74" style:family="text">
      <style:text-properties fo:letter-spacing="-0.005cm"/>
    </style:style>
    <style:style style:name="T208_75" style:family="text"/>
    <style:style style:name="T208_76" style:family="text">
      <style:text-properties fo:letter-spacing="-0.004cm"/>
    </style:style>
    <style:style style:name="T208_77" style:family="text"/>
    <style:style style:name="T208_78" style:family="text">
      <style:text-properties fo:letter-spacing="-0.004cm"/>
    </style:style>
    <style:style style:name="T208_79" style:family="text"/>
    <style:style style:name="P209" style:family="paragraph" style:parent-style-name="List_20_Paragraph">
      <style:paragraph-properties fo:text-align="justify" fo:text-indent="0cm" fo:margin-left="3.829cm" fo:margin-right="1.82cm">
        <style:tab-stops>
          <style:tab-stop style:type="left" style:leader-style="none" style:position="0.582cm"/>
        </style:tab-stops>
      </style:paragraph-properties>
    </style:style>
    <style:style style:name="T209_1" style:family="text">
      <style:text-properties fo:font-weight="bold" style:font-weight-asian="bold"/>
    </style:style>
    <style:style style:name="T209_2" style:family="text">
      <style:text-properties fo:letter-spacing="0.002cm" fo:font-weight="bold" style:font-weight-asian="bold"/>
    </style:style>
    <style:style style:name="T209_3" style:family="text">
      <style:text-properties fo:font-weight="bold" style:font-weight-asian="bold"/>
    </style:style>
    <style:style style:name="T209_4" style:family="text"/>
    <style:style style:name="T209_5" style:family="text">
      <style:text-properties fo:letter-spacing="0.002cm"/>
    </style:style>
    <style:style style:name="T209_6" style:family="text"/>
    <style:style style:name="T209_7" style:family="text">
      <style:text-properties fo:letter-spacing="0.002cm"/>
    </style:style>
    <style:style style:name="T209_8" style:family="text"/>
    <style:style style:name="T209_9" style:family="text">
      <style:text-properties fo:letter-spacing="0.002cm"/>
    </style:style>
    <style:style style:name="T209_10" style:family="text"/>
    <style:style style:name="T209_11" style:family="text">
      <style:text-properties fo:letter-spacing="0.002cm"/>
    </style:style>
    <style:style style:name="T209_12" style:family="text"/>
    <style:style style:name="T209_13" style:family="text">
      <style:text-properties fo:letter-spacing="0.002cm"/>
    </style:style>
    <style:style style:name="T209_14" style:family="text"/>
    <style:style style:name="T209_15" style:family="text">
      <style:text-properties fo:letter-spacing="0.002cm"/>
    </style:style>
    <style:style style:name="T209_16" style:family="text"/>
    <style:style style:name="T209_17" style:family="text">
      <style:text-properties fo:letter-spacing="0.002cm"/>
    </style:style>
    <style:style style:name="T209_18" style:family="text"/>
    <style:style style:name="T209_19" style:family="text">
      <style:text-properties fo:letter-spacing="0.002cm"/>
    </style:style>
    <style:style style:name="T209_20" style:family="text"/>
    <style:style style:name="T209_21" style:family="text">
      <style:text-properties fo:letter-spacing="0.002cm"/>
    </style:style>
    <style:style style:name="T209_22" style:family="text"/>
    <style:style style:name="T209_23" style:family="text">
      <style:text-properties fo:letter-spacing="-0.104cm"/>
    </style:style>
    <style:style style:name="T209_24" style:family="text"/>
    <style:style style:name="P210" style:family="paragraph" style:parent-style-name="List_20_Paragraph">
      <style:paragraph-properties fo:text-align="justify" fo:margin-right="1.82cm">
        <style:tab-stops>
          <style:tab-stop style:type="left" style:leader-style="none" style:position="0.002cm"/>
        </style:tab-stops>
      </style:paragraph-properties>
    </style:style>
    <style:style style:name="T210_1" style:family="text">
      <style:text-properties fo:font-weight="bold" style:font-weight-asian="bold"/>
    </style:style>
    <style:style style:name="T210_2" style:family="text">
      <style:text-properties fo:letter-spacing="-0.005cm" fo:font-weight="bold" style:font-weight-asian="bold"/>
    </style:style>
    <style:style style:name="T210_3" style:family="text">
      <style:text-properties fo:font-weight="bold" style:font-weight-asian="bold"/>
    </style:style>
    <style:style style:name="T210_4" style:family="text">
      <style:text-properties fo:letter-spacing="-0.009cm" fo:font-weight="bold" style:font-weight-asian="bold"/>
    </style:style>
    <style:style style:name="T210_5" style:family="text">
      <style:text-properties fo:font-weight="bold" style:font-weight-asian="bold"/>
    </style:style>
    <style:style style:name="T210_6" style:family="text">
      <style:text-properties fo:letter-spacing="-0.014cm" fo:font-weight="bold" style:font-weight-asian="bold"/>
    </style:style>
    <style:style style:name="T210_7" style:family="text">
      <style:text-properties fo:font-weight="bold" style:font-weight-asian="bold"/>
    </style:style>
    <style:style style:name="T210_8" style:family="text">
      <style:text-properties fo:letter-spacing="-0.019cm" fo:font-weight="bold" style:font-weight-asian="bold"/>
    </style:style>
    <style:style style:name="T210_9" style:family="text">
      <style:text-properties fo:font-weight="bold" style:font-weight-asian="bold"/>
    </style:style>
    <style:style style:name="T210_10" style:family="text">
      <style:text-properties fo:letter-spacing="-0.005cm" fo:font-weight="bold" style:font-weight-asian="bold"/>
    </style:style>
    <style:style style:name="T210_11" style:family="text">
      <style:text-properties fo:font-weight="bold" style:font-weight-asian="bold"/>
    </style:style>
    <style:style style:name="T210_12" style:family="text">
      <style:text-properties fo:letter-spacing="-0.004cm" fo:font-weight="bold" style:font-weight-asian="bold"/>
    </style:style>
    <style:style style:name="T210_13" style:family="text">
      <style:text-properties fo:font-weight="bold" style:font-weight-asian="bold"/>
    </style:style>
    <style:style style:name="T210_14" style:family="text">
      <style:text-properties fo:letter-spacing="-0.007cm" fo:font-weight="bold" style:font-weight-asian="bold"/>
    </style:style>
    <style:style style:name="T210_15" style:family="text"/>
    <style:style style:name="T210_16" style:family="text">
      <style:text-properties fo:letter-spacing="-0.009cm"/>
    </style:style>
    <style:style style:name="T210_17" style:family="text"/>
    <style:style style:name="T210_18" style:family="text">
      <style:text-properties fo:letter-spacing="-0.014cm"/>
    </style:style>
    <style:style style:name="T210_19" style:family="text"/>
    <style:style style:name="T210_20" style:family="text">
      <style:text-properties fo:letter-spacing="-0.012cm"/>
    </style:style>
    <style:style style:name="T210_21" style:family="text"/>
    <style:style style:name="T210_22" style:family="text">
      <style:text-properties fo:letter-spacing="-0.014cm"/>
    </style:style>
    <style:style style:name="T210_23" style:family="text"/>
    <style:style style:name="T210_24" style:family="text">
      <style:text-properties fo:letter-spacing="-0.014cm"/>
    </style:style>
    <style:style style:name="T210_25" style:family="text"/>
    <style:style style:name="T210_26" style:family="text">
      <style:text-properties fo:letter-spacing="-0.104cm"/>
    </style:style>
    <style:style style:name="T210_27" style:family="text"/>
    <style:style style:name="T210_28" style:family="text">
      <style:text-properties fo:letter-spacing="0.002cm"/>
    </style:style>
    <style:style style:name="T210_29" style:family="text"/>
    <style:style style:name="T210_30" style:family="text">
      <style:text-properties fo:letter-spacing="0.002cm"/>
    </style:style>
    <style:style style:name="T210_31" style:family="text"/>
    <style:style style:name="T210_32" style:family="text">
      <style:text-properties fo:letter-spacing="0.002cm"/>
    </style:style>
    <style:style style:name="T210_33" style:family="text"/>
    <style:style style:name="T210_34" style:family="text">
      <style:text-properties fo:letter-spacing="0.002cm"/>
    </style:style>
    <style:style style:name="T210_35" style:family="text"/>
    <style:style style:name="T210_36" style:family="text">
      <style:text-properties fo:letter-spacing="0.002cm"/>
    </style:style>
    <style:style style:name="T210_37" style:family="text"/>
    <style:style style:name="T210_38" style:family="text">
      <style:text-properties fo:letter-spacing="0.002cm"/>
    </style:style>
    <style:style style:name="T210_39" style:family="text"/>
    <style:style style:name="T210_40" style:family="text">
      <style:text-properties fo:letter-spacing="0.002cm"/>
    </style:style>
    <style:style style:name="T210_41" style:family="text"/>
    <style:style style:name="T210_42" style:family="text">
      <style:text-properties fo:letter-spacing="0.002cm"/>
    </style:style>
    <style:style style:name="T210_43" style:family="text"/>
    <style:style style:name="T210_44" style:family="text">
      <style:text-properties fo:letter-spacing="0.002cm"/>
    </style:style>
    <style:style style:name="T210_45" style:family="text"/>
    <style:style style:name="T210_46" style:family="text">
      <style:text-properties fo:letter-spacing="0.002cm"/>
    </style:style>
    <style:style style:name="T210_47" style:family="text"/>
    <style:style style:name="T210_48" style:family="text">
      <style:text-properties fo:letter-spacing="-0.021cm"/>
    </style:style>
    <style:style style:name="T210_49" style:family="text"/>
    <style:style style:name="T210_50" style:family="text">
      <style:text-properties fo:letter-spacing="-0.016cm"/>
    </style:style>
    <style:style style:name="T210_51" style:family="text"/>
    <style:style style:name="T210_52" style:family="text">
      <style:text-properties fo:letter-spacing="-0.014cm"/>
    </style:style>
    <style:style style:name="T210_53" style:family="text"/>
    <style:style style:name="T210_54" style:family="text">
      <style:text-properties fo:letter-spacing="-0.023cm"/>
    </style:style>
    <style:style style:name="T210_55" style:family="text"/>
    <style:style style:name="T210_56" style:family="text">
      <style:text-properties fo:letter-spacing="-0.011cm"/>
    </style:style>
    <style:style style:name="T210_57" style:family="text"/>
    <style:style style:name="T210_58" style:family="text">
      <style:text-properties fo:letter-spacing="-0.016cm"/>
    </style:style>
    <style:style style:name="T210_59" style:family="text"/>
    <style:style style:name="T210_60" style:family="text">
      <style:text-properties fo:letter-spacing="-0.011cm"/>
    </style:style>
    <style:style style:name="T210_61" style:family="text"/>
    <style:style style:name="T210_62" style:family="text">
      <style:text-properties fo:letter-spacing="-0.023cm"/>
    </style:style>
    <style:style style:name="T210_63" style:family="text"/>
    <style:style style:name="T210_64" style:family="text">
      <style:text-properties fo:letter-spacing="-0.019cm"/>
    </style:style>
    <style:style style:name="T210_65" style:family="text"/>
    <style:style style:name="T210_66" style:family="text">
      <style:text-properties fo:letter-spacing="-0.011cm"/>
    </style:style>
    <style:style style:name="T210_67" style:family="text"/>
    <style:style style:name="T210_68" style:family="text">
      <style:text-properties fo:letter-spacing="-0.016cm"/>
    </style:style>
    <style:style style:name="T210_69" style:family="text"/>
    <style:style style:name="T210_70" style:family="text">
      <style:text-properties fo:letter-spacing="-0.016cm"/>
    </style:style>
    <style:style style:name="T210_71" style:family="text"/>
    <style:style style:name="T210_72" style:family="text">
      <style:text-properties fo:letter-spacing="-0.016cm"/>
    </style:style>
    <style:style style:name="T210_73" style:family="text"/>
    <style:style style:name="T210_74" style:family="text">
      <style:text-properties fo:letter-spacing="-0.021cm"/>
    </style:style>
    <style:style style:name="T210_75" style:family="text"/>
    <style:style style:name="T210_76" style:family="text">
      <style:text-properties fo:letter-spacing="-0.104cm"/>
    </style:style>
    <style:style style:name="T210_77" style:family="text"/>
    <style:style style:name="T210_78" style:family="text">
      <style:text-properties fo:letter-spacing="0.002cm"/>
    </style:style>
    <style:style style:name="T210_79" style:family="text"/>
    <style:style style:name="T210_80" style:family="text">
      <style:text-properties fo:letter-spacing="0.002cm"/>
    </style:style>
    <style:style style:name="T210_81" style:family="text"/>
    <style:style style:name="T210_82" style:family="text">
      <style:text-properties fo:letter-spacing="0.002cm"/>
    </style:style>
    <style:style style:name="T210_83" style:family="text"/>
    <style:style style:name="T210_84" style:family="text">
      <style:text-properties fo:letter-spacing="0.002cm"/>
    </style:style>
    <style:style style:name="T210_85" style:family="text"/>
    <style:style style:name="T210_86" style:family="text">
      <style:text-properties fo:letter-spacing="0.002cm"/>
    </style:style>
    <style:style style:name="T210_87" style:family="text"/>
    <style:style style:name="T210_88" style:family="text">
      <style:text-properties fo:letter-spacing="0.002cm"/>
    </style:style>
    <style:style style:name="T210_89" style:family="text"/>
    <style:style style:name="T210_90" style:family="text">
      <style:text-properties fo:letter-spacing="0.002cm"/>
    </style:style>
    <style:style style:name="T210_91" style:family="text"/>
    <style:style style:name="T210_92" style:family="text">
      <style:text-properties fo:letter-spacing="0.002cm"/>
    </style:style>
    <style:style style:name="T210_93" style:family="text"/>
    <style:style style:name="T210_94" style:family="text">
      <style:text-properties fo:letter-spacing="0.002cm"/>
    </style:style>
    <style:style style:name="T210_95" style:family="text"/>
    <style:style style:name="T210_96" style:family="text">
      <style:text-properties fo:letter-spacing="-0.012cm"/>
    </style:style>
    <style:style style:name="T210_97" style:family="text"/>
    <style:style style:name="T210_98" style:family="text">
      <style:text-properties fo:letter-spacing="-0.012cm"/>
    </style:style>
    <style:style style:name="T210_99" style:family="text"/>
    <style:style style:name="T210_100" style:family="text">
      <style:text-properties fo:letter-spacing="-0.019cm"/>
    </style:style>
    <style:style style:name="T210_101" style:family="text"/>
    <style:style style:name="T210_102" style:family="text">
      <style:text-properties fo:letter-spacing="-0.011cm"/>
    </style:style>
    <style:style style:name="T210_103" style:family="text"/>
    <style:style style:name="T210_104" style:family="text">
      <style:text-properties fo:letter-spacing="-0.014cm"/>
    </style:style>
    <style:style style:name="T210_105" style:family="text"/>
    <style:style style:name="T210_106" style:family="text">
      <style:text-properties fo:letter-spacing="-0.012cm"/>
    </style:style>
    <style:style style:name="T210_107" style:family="text"/>
    <style:style style:name="T210_108" style:family="text">
      <style:text-properties fo:letter-spacing="-0.011cm"/>
    </style:style>
    <style:style style:name="T210_109" style:family="text"/>
    <style:style style:name="T210_110" style:family="text">
      <style:text-properties fo:letter-spacing="-0.014cm"/>
    </style:style>
    <style:style style:name="T210_111" style:family="text"/>
    <style:style style:name="T210_112" style:family="text">
      <style:text-properties fo:letter-spacing="-0.016cm"/>
    </style:style>
    <style:style style:name="T210_113" style:family="text"/>
    <style:style style:name="T210_114" style:family="text">
      <style:text-properties fo:letter-spacing="-0.104cm"/>
    </style:style>
    <style:style style:name="T210_115" style:family="text"/>
    <style:style style:name="T210_116" style:family="text">
      <style:text-properties fo:letter-spacing="-0.012cm"/>
    </style:style>
    <style:style style:name="T210_117" style:family="text"/>
    <style:style style:name="T210_118" style:family="text">
      <style:text-properties fo:letter-spacing="-0.011cm"/>
    </style:style>
    <style:style style:name="T210_119" style:family="text"/>
    <style:style style:name="T210_120" style:family="text">
      <style:text-properties fo:letter-spacing="-0.018cm"/>
    </style:style>
    <style:style style:name="T210_121" style:family="text"/>
    <style:style style:name="T210_122" style:family="text">
      <style:text-properties fo:letter-spacing="-0.011cm"/>
    </style:style>
    <style:style style:name="T210_123" style:family="text"/>
    <style:style style:name="T210_124" style:family="text">
      <style:text-properties fo:letter-spacing="-0.011cm"/>
    </style:style>
    <style:style style:name="T210_125" style:family="text"/>
    <style:style style:name="T210_126" style:family="text">
      <style:text-properties fo:letter-spacing="-0.012cm"/>
    </style:style>
    <style:style style:name="T210_127" style:family="text"/>
    <style:style style:name="T210_128" style:family="text">
      <style:text-properties fo:letter-spacing="-0.011cm"/>
    </style:style>
    <style:style style:name="T210_129" style:family="text"/>
    <style:style style:name="T210_130" style:family="text">
      <style:text-properties fo:letter-spacing="-0.016cm"/>
    </style:style>
    <style:style style:name="T210_131" style:family="text"/>
    <style:style style:name="T210_132" style:family="text">
      <style:text-properties fo:letter-spacing="-0.016cm"/>
    </style:style>
    <style:style style:name="T210_133" style:family="text"/>
    <style:style style:name="T210_134" style:family="text">
      <style:text-properties fo:letter-spacing="-0.011cm"/>
    </style:style>
    <style:style style:name="T210_135" style:family="text"/>
    <style:style style:name="T210_136" style:family="text">
      <style:text-properties fo:letter-spacing="-0.012cm"/>
    </style:style>
    <style:style style:name="T210_137" style:family="text"/>
    <style:style style:name="T210_138" style:family="text">
      <style:text-properties fo:letter-spacing="-0.102cm"/>
    </style:style>
    <style:style style:name="T210_139" style:family="text"/>
    <style:style style:name="T210_140" style:family="text">
      <style:text-properties fo:letter-spacing="-0.023cm"/>
    </style:style>
    <style:style style:name="T210_141" style:family="text"/>
    <style:style style:name="T210_142" style:family="text">
      <style:text-properties fo:letter-spacing="-0.025cm"/>
    </style:style>
    <style:style style:name="T210_143" style:family="text"/>
    <style:style style:name="T210_144" style:family="text">
      <style:text-properties fo:letter-spacing="-0.023cm"/>
    </style:style>
    <style:style style:name="T210_145" style:family="text"/>
    <style:style style:name="T210_146" style:family="text">
      <style:text-properties fo:letter-spacing="-0.021cm"/>
    </style:style>
    <style:style style:name="T210_147" style:family="text"/>
    <style:style style:name="T210_148" style:family="text">
      <style:text-properties fo:letter-spacing="-0.021cm"/>
    </style:style>
    <style:style style:name="T210_149" style:family="text"/>
    <style:style style:name="T210_150" style:family="text">
      <style:text-properties fo:letter-spacing="-0.025cm"/>
    </style:style>
    <style:style style:name="T210_151" style:family="text"/>
    <style:style style:name="T210_152" style:family="text">
      <style:text-properties fo:letter-spacing="-0.019cm"/>
    </style:style>
    <style:style style:name="T210_153" style:family="text"/>
    <style:style style:name="T210_154" style:family="text">
      <style:text-properties fo:letter-spacing="-0.025cm"/>
    </style:style>
    <style:style style:name="T210_155" style:family="text"/>
    <style:style style:name="T210_156" style:family="text">
      <style:text-properties fo:letter-spacing="-0.023cm"/>
    </style:style>
    <style:style style:name="T210_157" style:family="text"/>
    <style:style style:name="T210_158" style:family="text">
      <style:text-properties fo:letter-spacing="-0.019cm"/>
    </style:style>
    <style:style style:name="T210_159" style:family="text"/>
    <style:style style:name="T210_160" style:family="text">
      <style:text-properties fo:letter-spacing="-0.021cm"/>
    </style:style>
    <style:style style:name="T210_161" style:family="text"/>
    <style:style style:name="T210_162" style:family="text">
      <style:text-properties fo:letter-spacing="-0.104cm"/>
    </style:style>
    <style:style style:name="T210_163" style:family="text"/>
    <style:style style:name="T210_164" style:family="text">
      <style:text-properties fo:letter-spacing="0.002cm"/>
    </style:style>
    <style:style style:name="T210_165" style:family="text"/>
    <style:style style:name="T210_166" style:family="text">
      <style:text-properties fo:letter-spacing="0.002cm"/>
    </style:style>
    <style:style style:name="T210_167" style:family="text"/>
    <style:style style:name="T210_168" style:family="text">
      <style:text-properties fo:letter-spacing="0.002cm"/>
    </style:style>
    <style:style style:name="T210_169" style:family="text"/>
    <style:style style:name="T210_170" style:family="text">
      <style:text-properties fo:letter-spacing="0.002cm"/>
    </style:style>
    <style:style style:name="T210_171" style:family="text"/>
    <style:style style:name="T210_172" style:family="text">
      <style:text-properties fo:letter-spacing="0.002cm"/>
    </style:style>
    <style:style style:name="T210_173" style:family="text"/>
    <style:style style:name="T210_174" style:family="text">
      <style:text-properties fo:letter-spacing="0.002cm"/>
    </style:style>
    <style:style style:name="T210_175" style:family="text"/>
    <style:style style:name="T210_176" style:family="text">
      <style:text-properties fo:letter-spacing="0.002cm"/>
    </style:style>
    <style:style style:name="T210_177" style:family="text"/>
    <style:style style:name="T210_178" style:family="text">
      <style:text-properties fo:letter-spacing="0.002cm"/>
    </style:style>
    <style:style style:name="T210_179" style:family="text"/>
    <style:style style:name="T210_180" style:family="text">
      <style:text-properties fo:letter-spacing="-0.104cm"/>
    </style:style>
    <style:style style:name="T210_181" style:family="text"/>
    <style:style style:name="T210_182" style:family="text">
      <style:text-properties fo:letter-spacing="0.002cm"/>
    </style:style>
    <style:style style:name="T210_183" style:family="text"/>
    <style:style style:name="T210_184" style:family="text">
      <style:text-properties fo:letter-spacing="0.002cm"/>
    </style:style>
    <style:style style:name="T210_185" style:family="text"/>
    <style:style style:name="T210_186" style:family="text">
      <style:text-properties fo:letter-spacing="0.002cm"/>
    </style:style>
    <style:style style:name="T210_187" style:family="text"/>
    <style:style style:name="T210_188" style:family="text">
      <style:text-properties fo:letter-spacing="0.002cm"/>
    </style:style>
    <style:style style:name="T210_189" style:family="text"/>
    <style:style style:name="T210_190" style:family="text">
      <style:text-properties fo:letter-spacing="0.002cm"/>
    </style:style>
    <style:style style:name="T210_191" style:family="text"/>
    <style:style style:name="T210_192" style:family="text">
      <style:text-properties fo:letter-spacing="0.002cm"/>
    </style:style>
    <style:style style:name="T210_193" style:family="text"/>
    <style:style style:name="T210_194" style:family="text">
      <style:text-properties fo:letter-spacing="0.002cm"/>
    </style:style>
    <style:style style:name="T210_195" style:family="text"/>
    <style:style style:name="T210_196" style:family="text">
      <style:text-properties fo:letter-spacing="0.002cm"/>
    </style:style>
    <style:style style:name="T210_197" style:family="text"/>
    <style:style style:name="T210_198" style:family="text">
      <style:text-properties fo:letter-spacing="0.002cm"/>
    </style:style>
    <style:style style:name="T210_199" style:family="text"/>
    <style:style style:name="T210_200" style:family="text">
      <style:text-properties fo:letter-spacing="0.002cm"/>
    </style:style>
    <style:style style:name="T210_201" style:family="text"/>
    <style:style style:name="T210_202" style:family="text">
      <style:text-properties fo:letter-spacing="0.002cm"/>
    </style:style>
    <style:style style:name="T210_203" style:family="text"/>
    <style:style style:name="T210_204" style:family="text">
      <style:text-properties fo:letter-spacing="-0.002cm"/>
    </style:style>
    <style:style style:name="T210_205" style:family="text"/>
    <style:style style:name="T210_206" style:family="text">
      <style:text-properties fo:letter-spacing="0.004cm"/>
    </style:style>
    <style:style style:name="T210_207" style:family="text"/>
    <style:style style:name="T210_208" style:family="text">
      <style:text-properties fo:letter-spacing="-0.002cm"/>
    </style:style>
    <style:style style:name="T210_209" style:family="text"/>
    <style:style style:name="T210_210" style:family="text">
      <style:text-properties fo:letter-spacing="-0.005cm"/>
    </style:style>
    <style:style style:name="T210_211" style:family="text"/>
    <style:style style:name="P211" style:family="paragraph" style:parent-style-name="List_20_Paragraph">
      <style:paragraph-properties fo:text-align="justify" fo:text-indent="-0.28cm">
        <style:tab-stops>
          <style:tab-stop style:type="left" style:leader-style="none" style:position="0.002cm"/>
        </style:tab-stops>
      </style:paragraph-properties>
    </style:style>
    <style:style style:name="T211_1" style:family="text">
      <style:text-properties fo:font-weight="bold" style:font-weight-asian="bold"/>
    </style:style>
    <style:style style:name="T211_2" style:family="text">
      <style:text-properties fo:letter-spacing="-0.007cm" fo:font-weight="bold" style:font-weight-asian="bold"/>
    </style:style>
    <style:style style:name="T211_3" style:family="text">
      <style:text-properties fo:font-weight="bold" style:font-weight-asian="bold"/>
    </style:style>
    <style:style style:name="T211_4" style:family="text">
      <style:text-properties fo:letter-spacing="-0.007cm" fo:font-weight="bold" style:font-weight-asian="bold"/>
    </style:style>
    <style:style style:name="T211_5" style:family="text">
      <style:text-properties fo:font-weight="bold" style:font-weight-asian="bold"/>
    </style:style>
    <style:style style:name="T211_6" style:family="text">
      <style:text-properties fo:letter-spacing="-0.009cm" fo:font-weight="bold" style:font-weight-asian="bold"/>
    </style:style>
    <style:style style:name="T211_7" style:family="text">
      <style:text-properties fo:font-weight="bold" style:font-weight-asian="bold"/>
    </style:style>
    <style:style style:name="T211_8" style:family="text">
      <style:text-properties fo:letter-spacing="-0.009cm" fo:font-weight="bold" style:font-weight-asian="bold"/>
    </style:style>
    <style:style style:name="T211_9" style:family="text">
      <style:text-properties fo:font-weight="bold" style:font-weight-asian="bold"/>
    </style:style>
    <style:style style:name="T211_10" style:family="text">
      <style:text-properties fo:letter-spacing="-0.002cm" fo:font-weight="bold" style:font-weight-asian="bold"/>
    </style:style>
    <style:style style:name="T211_11" style:family="text">
      <style:text-properties fo:font-weight="bold" style:font-weight-asian="bold"/>
    </style:style>
    <style:style style:name="T211_12" style:family="text">
      <style:text-properties fo:letter-spacing="-0.012cm" fo:font-weight="bold" style:font-weight-asian="bold"/>
    </style:style>
    <style:style style:name="T211_13" style:family="text">
      <style:text-properties fo:font-weight="bold" style:font-weight-asian="bold"/>
    </style:style>
    <style:style style:name="T211_14" style:family="text">
      <style:text-properties fo:letter-spacing="-0.009cm" fo:font-weight="bold" style:font-weight-asian="bold"/>
    </style:style>
    <style:style style:name="T211_15" style:family="text">
      <style:text-properties fo:font-weight="bold" style:font-weight-asian="bold"/>
    </style:style>
    <style:style style:name="T211_16" style:family="text">
      <style:text-properties fo:letter-spacing="-0.011cm" fo:font-weight="bold" style:font-weight-asian="bold"/>
    </style:style>
    <style:style style:name="T211_17" style:family="text">
      <style:text-properties fo:font-weight="bold" style:font-weight-asian="bold"/>
    </style:style>
    <style:style style:name="T211_18" style:family="text">
      <style:text-properties fo:letter-spacing="-0.016cm" fo:font-weight="bold" style:font-weight-asian="bold"/>
    </style:style>
    <style:style style:name="T211_19" style:family="text">
      <style:text-properties fo:font-weight="bold" style:font-weight-asian="bold"/>
    </style:style>
    <style:style style:name="T211_20" style:family="text">
      <style:text-properties fo:letter-spacing="-0.004cm" fo:font-weight="bold" style:font-weight-asian="bold"/>
    </style:style>
    <style:style style:name="T211_21" style:family="text"/>
    <style:style style:name="T211_22" style:family="text">
      <style:text-properties fo:letter-spacing="-0.007cm"/>
    </style:style>
    <style:style style:name="T211_23" style:family="text"/>
    <style:style style:name="T211_24" style:family="text">
      <style:text-properties fo:letter-spacing="-0.104cm"/>
    </style:style>
    <style:style style:name="T211_25" style:family="text"/>
    <style:style style:name="T211_26" style:family="text">
      <style:text-properties fo:letter-spacing="-0.005cm"/>
    </style:style>
    <style:style style:name="T211_27" style:family="text"/>
    <style:style style:name="T211_28" style:family="text">
      <style:text-properties fo:letter-spacing="-0.007cm"/>
    </style:style>
    <style:style style:name="T211_29" style:family="text"/>
    <style:style style:name="T211_30" style:family="text">
      <style:text-properties fo:letter-spacing="-0.007cm"/>
    </style:style>
    <style:style style:name="T211_31" style:family="text"/>
    <style:style style:name="T211_32" style:family="text">
      <style:text-properties fo:letter-spacing="-0.007cm"/>
    </style:style>
    <style:style style:name="T211_33" style:family="text"/>
    <style:style style:name="T211_34" style:family="text">
      <style:text-properties fo:letter-spacing="-0.011cm"/>
    </style:style>
    <style:style style:name="T211_35" style:family="text"/>
    <style:style style:name="T211_36" style:family="text">
      <style:text-properties fo:letter-spacing="-0.005cm"/>
    </style:style>
    <style:style style:name="T211_37" style:family="text"/>
    <style:style style:name="T211_38" style:family="text">
      <style:text-properties fo:letter-spacing="-0.007cm"/>
    </style:style>
    <style:style style:name="T211_39" style:family="text"/>
    <style:style style:name="T211_40" style:family="text">
      <style:text-properties fo:letter-spacing="-0.011cm"/>
    </style:style>
    <style:style style:name="T211_41" style:family="text"/>
    <style:style style:name="T211_42" style:family="text">
      <style:text-properties fo:letter-spacing="-0.005cm"/>
    </style:style>
    <style:style style:name="T211_43" style:family="text"/>
    <style:style style:name="T211_44" style:family="text">
      <style:text-properties fo:letter-spacing="-0.009cm"/>
    </style:style>
    <style:style style:name="T211_45" style:family="text"/>
    <style:style style:name="T211_46" style:family="text">
      <style:text-properties fo:letter-spacing="-0.014cm"/>
    </style:style>
    <style:style style:name="T211_47" style:family="text"/>
    <style:style style:name="T211_48" style:family="text">
      <style:text-properties fo:letter-spacing="-0.009cm"/>
    </style:style>
    <style:style style:name="T211_49" style:family="text"/>
    <style:style style:name="T211_50" style:family="text">
      <style:text-properties fo:letter-spacing="-0.011cm"/>
    </style:style>
    <style:style style:name="T211_51" style:family="text"/>
    <style:style style:name="T211_52" style:family="text">
      <style:text-properties fo:letter-spacing="-0.104cm"/>
    </style:style>
    <style:style style:name="T211_53" style:family="text"/>
    <style:style style:name="T211_54" style:family="text">
      <style:text-properties fo:letter-spacing="0.002cm"/>
    </style:style>
    <style:style style:name="T211_55" style:family="text"/>
    <style:style style:name="T211_56" style:family="text">
      <style:text-properties fo:letter-spacing="0.002cm"/>
    </style:style>
    <style:style style:name="T211_57" style:family="text"/>
    <style:style style:name="T211_58" style:family="text">
      <style:text-properties fo:letter-spacing="-0.005cm"/>
    </style:style>
    <style:style style:name="T211_59" style:family="text"/>
    <style:style style:name="T211_60" style:family="text">
      <style:text-properties fo:letter-spacing="-0.002cm"/>
    </style:style>
    <style:style style:name="T211_61" style:family="text"/>
    <style:style style:name="T211_62" style:family="text">
      <style:text-properties fo:letter-spacing="-0.002cm"/>
    </style:style>
    <style:style style:name="T211_63" style:family="text"/>
    <style:style style:name="T211_64" style:family="text">
      <style:text-properties fo:letter-spacing="-0.002cm"/>
    </style:style>
    <style:style style:name="T211_65" style:family="text"/>
    <style:style style:name="T211_66" style:family="text">
      <style:text-properties fo:letter-spacing="0.004cm"/>
    </style:style>
    <style:style style:name="T211_67" style:family="text"/>
    <style:style style:name="T211_68" style:family="text">
      <style:text-properties fo:letter-spacing="-0.002cm"/>
    </style:style>
    <style:style style:name="T211_69" style:family="text"/>
    <style:style style:name="T211_70" style:family="text">
      <style:text-properties fo:letter-spacing="-0.002cm"/>
    </style:style>
    <style:style style:name="T211_71" style:family="text"/>
    <style:style style:name="P212" style:family="paragraph" style:parent-style-name="List_20_Paragraph">
      <style:paragraph-properties fo:text-align="justify" fo:text-indent="-0.369cm">
        <style:tab-stops>
          <style:tab-stop style:type="left" style:leader-style="none" style:position="0.002cm"/>
        </style:tab-stops>
      </style:paragraph-properties>
    </style:style>
    <style:style style:name="T212_1" style:family="text">
      <style:text-properties fo:font-weight="bold" style:font-weight-asian="bold"/>
    </style:style>
    <style:style style:name="T212_2" style:family="text">
      <style:text-properties fo:letter-spacing="0.002cm" fo:font-weight="bold" style:font-weight-asian="bold"/>
    </style:style>
    <style:style style:name="T212_3" style:family="text"/>
    <style:style style:name="T212_4" style:family="text">
      <style:text-properties fo:letter-spacing="-0.014cm"/>
    </style:style>
    <style:style style:name="T212_5" style:family="text"/>
    <style:style style:name="T212_6" style:family="text">
      <style:text-properties fo:letter-spacing="-0.014cm"/>
    </style:style>
    <style:style style:name="T212_7" style:family="text"/>
    <style:style style:name="T212_8" style:family="text">
      <style:text-properties fo:letter-spacing="-0.018cm"/>
    </style:style>
    <style:style style:name="T212_9" style:family="text"/>
    <style:style style:name="T212_10" style:family="text">
      <style:text-properties fo:letter-spacing="-0.009cm"/>
    </style:style>
    <style:style style:name="T212_11" style:family="text"/>
    <style:style style:name="T212_12" style:family="text">
      <style:text-properties fo:letter-spacing="-0.014cm"/>
    </style:style>
    <style:style style:name="T212_13" style:family="text"/>
    <style:style style:name="T212_14" style:family="text">
      <style:text-properties fo:letter-spacing="-0.016cm"/>
    </style:style>
    <style:style style:name="T212_15" style:family="text"/>
    <style:style style:name="T212_16" style:family="text">
      <style:text-properties fo:letter-spacing="-0.018cm"/>
    </style:style>
    <style:style style:name="T212_17" style:family="text"/>
    <style:style style:name="T212_18" style:family="text">
      <style:text-properties fo:letter-spacing="-0.016cm"/>
    </style:style>
    <style:style style:name="T212_19" style:family="text"/>
    <style:style style:name="T212_20" style:family="text">
      <style:text-properties fo:letter-spacing="-0.014cm"/>
    </style:style>
    <style:style style:name="T212_21" style:family="text"/>
    <style:style style:name="T212_22" style:family="text">
      <style:text-properties fo:letter-spacing="-0.104cm"/>
    </style:style>
    <style:style style:name="T212_23" style:family="text"/>
    <style:style style:name="T212_24" style:family="text">
      <style:text-properties fo:letter-spacing="0.002cm"/>
    </style:style>
    <style:style style:name="T212_25" style:family="text"/>
    <style:style style:name="T212_26" style:family="text">
      <style:text-properties fo:letter-spacing="0.002cm"/>
    </style:style>
    <style:style style:name="T212_27" style:family="text"/>
    <style:style style:name="T212_28" style:family="text">
      <style:text-properties fo:letter-spacing="0.002cm"/>
    </style:style>
    <style:style style:name="T212_29" style:family="text"/>
    <style:style style:name="T212_30" style:family="text">
      <style:text-properties fo:letter-spacing="0.002cm"/>
    </style:style>
    <style:style style:name="T212_31" style:family="text"/>
    <style:style style:name="T212_32" style:family="text">
      <style:text-properties fo:letter-spacing="0.002cm"/>
    </style:style>
    <style:style style:name="T212_33" style:family="text"/>
    <style:style style:name="T212_34" style:family="text">
      <style:text-properties fo:letter-spacing="0.002cm"/>
    </style:style>
    <style:style style:name="T212_35" style:family="text"/>
    <style:style style:name="T212_36" style:family="text">
      <style:text-properties fo:letter-spacing="0.002cm"/>
    </style:style>
    <style:style style:name="T212_37" style:family="text"/>
    <style:style style:name="T212_38" style:family="text">
      <style:text-properties fo:letter-spacing="0.002cm"/>
    </style:style>
    <style:style style:name="T212_39" style:family="text"/>
    <style:style style:name="T212_40" style:family="text">
      <style:text-properties fo:letter-spacing="0.002cm"/>
    </style:style>
    <style:style style:name="T212_41" style:family="text"/>
    <style:style style:name="T212_42" style:family="text">
      <style:text-properties fo:letter-spacing="0.002cm"/>
    </style:style>
    <style:style style:name="T212_43" style:family="text"/>
    <style:style style:name="T212_44" style:family="text">
      <style:text-properties fo:letter-spacing="0.002cm"/>
    </style:style>
    <style:style style:name="T212_45" style:family="text"/>
    <style:style style:name="T212_46" style:family="text">
      <style:text-properties fo:letter-spacing="0.002cm"/>
    </style:style>
    <style:style style:name="T212_47" style:family="text"/>
    <style:style style:name="T212_48" style:family="text">
      <style:text-properties fo:letter-spacing="-0.014cm"/>
    </style:style>
    <style:style style:name="T212_49" style:family="text"/>
    <style:style style:name="T212_50" style:family="text">
      <style:text-properties fo:letter-spacing="-0.009cm"/>
    </style:style>
    <style:style style:name="T212_51" style:family="text"/>
    <style:style style:name="T212_52" style:family="text">
      <style:text-properties fo:letter-spacing="-0.012cm"/>
    </style:style>
    <style:style style:name="T212_53" style:family="text"/>
    <style:style style:name="T212_54" style:family="text">
      <style:text-properties fo:letter-spacing="-0.012cm"/>
    </style:style>
    <style:style style:name="T212_55" style:family="text"/>
    <style:style style:name="T212_56" style:family="text">
      <style:text-properties fo:letter-spacing="-0.014cm"/>
    </style:style>
    <style:style style:name="T212_57" style:family="text"/>
    <style:style style:name="T212_58" style:family="text">
      <style:text-properties fo:letter-spacing="-0.014cm"/>
    </style:style>
    <style:style style:name="T212_59" style:family="text"/>
    <style:style style:name="T212_60" style:family="text">
      <style:text-properties fo:letter-spacing="-0.009cm"/>
    </style:style>
    <style:style style:name="T212_61" style:family="text"/>
    <style:style style:name="T212_62" style:family="text">
      <style:text-properties fo:letter-spacing="-0.012cm"/>
    </style:style>
    <style:style style:name="T212_63" style:family="text"/>
    <style:style style:name="T212_64" style:family="text">
      <style:text-properties fo:letter-spacing="-0.014cm"/>
    </style:style>
    <style:style style:name="T212_65" style:family="text"/>
    <style:style style:name="T212_66" style:family="text">
      <style:text-properties fo:letter-spacing="-0.014cm"/>
    </style:style>
    <style:style style:name="T212_67" style:family="text"/>
    <style:style style:name="T212_68" style:family="text">
      <style:text-properties fo:letter-spacing="-0.019cm"/>
    </style:style>
    <style:style style:name="T212_69" style:family="text"/>
    <style:style style:name="T212_70" style:family="text">
      <style:text-properties fo:letter-spacing="-0.102cm"/>
    </style:style>
    <style:style style:name="T212_71" style:family="text"/>
    <style:style style:name="T212_72" style:family="text">
      <style:text-properties fo:letter-spacing="0.002cm"/>
    </style:style>
    <style:style style:name="T212_73" style:family="text"/>
    <style:style style:name="T212_74" style:family="text">
      <style:text-properties fo:letter-spacing="0.002cm"/>
    </style:style>
    <style:style style:name="T212_75" style:family="text"/>
    <style:style style:name="T212_76" style:family="text">
      <style:text-properties fo:letter-spacing="0.002cm"/>
    </style:style>
    <style:style style:name="T212_77" style:family="text"/>
    <style:style style:name="T212_78" style:family="text">
      <style:text-properties fo:letter-spacing="0.002cm"/>
    </style:style>
    <style:style style:name="T212_79" style:family="text"/>
    <style:style style:name="T212_80" style:family="text">
      <style:text-properties fo:letter-spacing="-0.104cm"/>
    </style:style>
    <style:style style:name="T212_81" style:family="text"/>
    <style:style style:name="T212_82" style:family="text">
      <style:text-properties fo:letter-spacing="-0.002cm"/>
    </style:style>
    <style:style style:name="T212_83" style:family="text"/>
    <style:style style:name="T212_84" style:family="text">
      <style:text-properties fo:letter-spacing="-0.004cm"/>
    </style:style>
    <style:style style:name="T212_85" style:family="text"/>
    <style:style style:name="T212_86" style:family="text">
      <style:text-properties fo:letter-spacing="-0.004cm"/>
    </style:style>
    <style:style style:name="T212_87" style:family="text"/>
    <style:style style:name="T212_88" style:family="text">
      <style:text-properties fo:letter-spacing="0.002cm"/>
    </style:style>
    <style:style style:name="T212_89" style:family="text"/>
    <style:style style:name="P213" style:family="paragraph" style:parent-style-name="List_20_Paragraph">
      <style:paragraph-properties fo:text-align="justify" fo:text-indent="-0.39cm" fo:margin-right="1.822cm">
        <style:tab-stops>
          <style:tab-stop style:type="left" style:leader-style="none" style:position="0.002cm"/>
        </style:tab-stops>
      </style:paragraph-properties>
    </style:style>
    <style:style style:name="T213_1" style:family="text">
      <style:text-properties fo:font-weight="bold" style:font-weight-asian="bold"/>
    </style:style>
    <style:style style:name="T213_2" style:family="text">
      <style:text-properties fo:letter-spacing="0.002cm" fo:font-weight="bold" style:font-weight-asian="bold"/>
    </style:style>
    <style:style style:name="T213_3" style:family="text">
      <style:text-properties fo:font-weight="bold" style:font-weight-asian="bold"/>
    </style:style>
    <style:style style:name="T213_4" style:family="text">
      <style:text-properties fo:letter-spacing="-0.019cm" fo:font-weight="bold" style:font-weight-asian="bold"/>
    </style:style>
    <style:style style:name="T213_5" style:family="text"/>
    <style:style style:name="T213_6" style:family="text">
      <style:text-properties fo:letter-spacing="-0.009cm"/>
    </style:style>
    <style:style style:name="T213_7" style:family="text"/>
    <style:style style:name="T213_8" style:family="text">
      <style:text-properties fo:letter-spacing="-0.011cm"/>
    </style:style>
    <style:style style:name="T213_9" style:family="text"/>
    <style:style style:name="T213_10" style:family="text">
      <style:text-properties fo:letter-spacing="-0.014cm"/>
    </style:style>
    <style:style style:name="T213_11" style:family="text"/>
    <style:style style:name="T213_12" style:family="text">
      <style:text-properties fo:letter-spacing="-0.016cm"/>
    </style:style>
    <style:style style:name="T213_13" style:family="text"/>
    <style:style style:name="T213_14" style:family="text">
      <style:text-properties fo:letter-spacing="-0.016cm"/>
    </style:style>
    <style:style style:name="T213_15" style:family="text"/>
    <style:style style:name="T213_16" style:family="text">
      <style:text-properties fo:letter-spacing="-0.014cm"/>
    </style:style>
    <style:style style:name="T213_17" style:family="text"/>
    <style:style style:name="T213_18" style:family="text">
      <style:text-properties fo:letter-spacing="-0.009cm"/>
    </style:style>
    <style:style style:name="T213_19" style:family="text"/>
    <style:style style:name="T213_20" style:family="text">
      <style:text-properties fo:letter-spacing="-0.016cm"/>
    </style:style>
    <style:style style:name="T213_21" style:family="text"/>
    <style:style style:name="T213_22" style:family="text">
      <style:text-properties fo:letter-spacing="-0.016cm"/>
    </style:style>
    <style:style style:name="T213_23" style:family="text"/>
    <style:style style:name="T213_24" style:family="text">
      <style:text-properties fo:letter-spacing="-0.102cm"/>
    </style:style>
    <style:style style:name="T213_25" style:family="text"/>
    <style:style style:name="T213_26" style:family="text">
      <style:text-properties fo:letter-spacing="0.002cm"/>
    </style:style>
    <style:style style:name="T213_27" style:family="text"/>
    <style:style style:name="T213_28" style:family="text">
      <style:text-properties fo:letter-spacing="0.002cm"/>
    </style:style>
    <style:style style:name="T213_29" style:family="text"/>
    <style:style style:name="T213_30" style:family="text">
      <style:text-properties fo:letter-spacing="-0.005cm"/>
    </style:style>
    <style:style style:name="T213_31" style:family="text"/>
    <style:style style:name="T213_32" style:family="text">
      <style:text-properties fo:letter-spacing="-0.012cm"/>
    </style:style>
    <style:style style:name="T213_33" style:family="text"/>
    <style:style style:name="T213_34" style:family="text">
      <style:text-properties fo:letter-spacing="-0.004cm"/>
    </style:style>
    <style:style style:name="T213_35" style:family="text"/>
    <style:style style:name="T213_36" style:family="text">
      <style:text-properties fo:letter-spacing="-0.007cm"/>
    </style:style>
    <style:style style:name="T213_37" style:family="text"/>
    <style:style style:name="T213_38" style:family="text">
      <style:text-properties fo:letter-spacing="-0.005cm"/>
    </style:style>
    <style:style style:name="T213_39" style:family="text"/>
    <style:style style:name="T213_40" style:family="text">
      <style:text-properties fo:letter-spacing="-0.007cm"/>
    </style:style>
    <style:style style:name="T213_41" style:family="text"/>
    <style:style style:name="T213_42" style:family="text">
      <style:text-properties fo:letter-spacing="-0.007cm"/>
    </style:style>
    <style:style style:name="T213_43" style:family="text"/>
    <style:style style:name="T213_44" style:family="text">
      <style:text-properties fo:letter-spacing="-0.104cm"/>
    </style:style>
    <style:style style:name="T213_45" style:family="text"/>
    <style:style style:name="T213_46" style:family="text">
      <style:text-properties fo:letter-spacing="-0.026cm"/>
    </style:style>
    <style:style style:name="T213_47" style:family="text"/>
    <style:style style:name="T213_48" style:family="text">
      <style:text-properties fo:letter-spacing="-0.025cm"/>
    </style:style>
    <style:style style:name="T213_49" style:family="text"/>
    <style:style style:name="T213_50" style:family="text">
      <style:text-properties fo:letter-spacing="-0.018cm"/>
    </style:style>
    <style:style style:name="T213_51" style:family="text"/>
    <style:style style:name="T213_52" style:family="text">
      <style:text-properties fo:letter-spacing="-0.019cm"/>
    </style:style>
    <style:style style:name="T213_53" style:family="text"/>
    <style:style style:name="T213_54" style:family="text">
      <style:text-properties fo:letter-spacing="-0.023cm"/>
    </style:style>
    <style:style style:name="T213_55" style:family="text"/>
    <style:style style:name="T213_56" style:family="text">
      <style:text-properties fo:letter-spacing="-0.025cm"/>
    </style:style>
    <style:style style:name="T213_57" style:family="text"/>
    <style:style style:name="T213_58" style:family="text">
      <style:text-properties fo:letter-spacing="-0.019cm"/>
    </style:style>
    <style:style style:name="T213_59" style:family="text"/>
    <style:style style:name="T213_60" style:family="text">
      <style:text-properties fo:letter-spacing="-0.021cm"/>
    </style:style>
    <style:style style:name="T213_61" style:family="text"/>
    <style:style style:name="T213_62" style:family="text">
      <style:text-properties fo:letter-spacing="-0.018cm"/>
    </style:style>
    <style:style style:name="T213_63" style:family="text"/>
    <style:style style:name="T213_64" style:family="text">
      <style:text-properties fo:letter-spacing="-0.019cm"/>
    </style:style>
    <style:style style:name="T213_65" style:family="text"/>
    <style:style style:name="T213_66" style:family="text">
      <style:text-properties fo:letter-spacing="-0.026cm"/>
    </style:style>
    <style:style style:name="T213_67" style:family="text"/>
    <style:style style:name="T213_68" style:family="text">
      <style:text-properties fo:letter-spacing="-0.104cm"/>
    </style:style>
    <style:style style:name="T213_69" style:family="text"/>
    <style:style style:name="T213_70" style:family="text">
      <style:text-properties fo:letter-spacing="-0.004cm"/>
    </style:style>
    <style:style style:name="T213_71" style:family="text"/>
    <style:style style:name="T213_72" style:family="text">
      <style:text-properties fo:letter-spacing="0.002cm"/>
    </style:style>
    <style:style style:name="T213_73" style:family="text"/>
    <style:style style:name="T213_74" style:family="text">
      <style:text-properties fo:letter-spacing="0.002cm"/>
    </style:style>
    <style:style style:name="T213_75" style:family="text"/>
    <style:style style:name="T213_76" style:family="text">
      <style:text-properties fo:letter-spacing="-0.004cm"/>
    </style:style>
    <style:style style:name="T213_77" style:family="text"/>
    <style:style style:name="T213_78" style:family="text">
      <style:text-properties fo:letter-spacing="-0.004cm"/>
    </style:style>
    <style:style style:name="T213_79" style:family="text"/>
    <style:style style:name="P214" style:family="paragraph" style:parent-style-name="List_20_Paragraph">
      <style:paragraph-properties fo:text-align="justify" fo:text-indent="-0.302cm">
        <style:tab-stops>
          <style:tab-stop style:type="left" style:leader-style="none" style:position="0.002cm"/>
        </style:tab-stops>
      </style:paragraph-properties>
    </style:style>
    <style:style style:name="T214_1" style:family="text">
      <style:text-properties fo:font-weight="bold" style:font-weight-asian="bold"/>
    </style:style>
    <style:style style:name="T214_2" style:family="text">
      <style:text-properties fo:letter-spacing="-0.014cm" fo:font-weight="bold" style:font-weight-asian="bold"/>
    </style:style>
    <style:style style:name="T214_3" style:family="text">
      <style:text-properties fo:font-weight="bold" style:font-weight-asian="bold"/>
    </style:style>
    <style:style style:name="T214_4" style:family="text">
      <style:text-properties fo:letter-spacing="-0.016cm" fo:font-weight="bold" style:font-weight-asian="bold"/>
    </style:style>
    <style:style style:name="T214_5" style:family="text">
      <style:text-properties fo:font-weight="bold" style:font-weight-asian="bold"/>
    </style:style>
    <style:style style:name="T214_6" style:family="text">
      <style:text-properties fo:letter-spacing="-0.014cm" fo:font-weight="bold" style:font-weight-asian="bold"/>
    </style:style>
    <style:style style:name="T214_7" style:family="text">
      <style:text-properties fo:font-weight="bold" style:font-weight-asian="bold"/>
    </style:style>
    <style:style style:name="T214_8" style:family="text">
      <style:text-properties fo:letter-spacing="-0.016cm" fo:font-weight="bold" style:font-weight-asian="bold"/>
    </style:style>
    <style:style style:name="T214_9" style:family="text">
      <style:text-properties fo:font-weight="bold" style:font-weight-asian="bold"/>
    </style:style>
    <style:style style:name="T214_10" style:family="text">
      <style:text-properties fo:letter-spacing="-0.016cm" fo:font-weight="bold" style:font-weight-asian="bold"/>
    </style:style>
    <style:style style:name="T214_11" style:family="text">
      <style:text-properties fo:font-weight="bold" style:font-weight-asian="bold"/>
    </style:style>
    <style:style style:name="T214_12" style:family="text">
      <style:text-properties fo:letter-spacing="-0.012cm" fo:font-weight="bold" style:font-weight-asian="bold"/>
    </style:style>
    <style:style style:name="T214_13" style:family="text">
      <style:text-properties fo:font-weight="bold" style:font-weight-asian="bold"/>
    </style:style>
    <style:style style:name="T214_14" style:family="text">
      <style:text-properties fo:letter-spacing="-0.021cm" fo:font-weight="bold" style:font-weight-asian="bold"/>
    </style:style>
    <style:style style:name="T214_15" style:family="text">
      <style:text-properties fo:font-weight="bold" style:font-weight-asian="bold"/>
    </style:style>
    <style:style style:name="T214_16" style:family="text">
      <style:text-properties fo:letter-spacing="-0.012cm" fo:font-weight="bold" style:font-weight-asian="bold"/>
    </style:style>
    <style:style style:name="T214_17" style:family="text">
      <style:text-properties fo:font-weight="bold" style:font-weight-asian="bold"/>
    </style:style>
    <style:style style:name="T214_18" style:family="text">
      <style:text-properties fo:letter-spacing="-0.014cm" fo:font-weight="bold" style:font-weight-asian="bold"/>
    </style:style>
    <style:style style:name="T214_19" style:family="text"/>
    <style:style style:name="T214_20" style:family="text">
      <style:text-properties fo:letter-spacing="-0.016cm"/>
    </style:style>
    <style:style style:name="T214_21" style:family="text"/>
    <style:style style:name="T214_22" style:family="text">
      <style:text-properties fo:letter-spacing="-0.104cm"/>
    </style:style>
    <style:style style:name="T214_23" style:family="text"/>
    <style:style style:name="T214_24" style:family="text">
      <style:text-properties fo:letter-spacing="-0.026cm"/>
    </style:style>
    <style:style style:name="T214_25" style:family="text"/>
    <style:style style:name="T214_26" style:family="text">
      <style:text-properties fo:letter-spacing="-0.023cm"/>
    </style:style>
    <style:style style:name="T214_27" style:family="text"/>
    <style:style style:name="T214_28" style:family="text">
      <style:text-properties fo:letter-spacing="-0.021cm"/>
    </style:style>
    <style:style style:name="T214_29" style:family="text"/>
    <style:style style:name="T214_30" style:family="text">
      <style:text-properties fo:letter-spacing="-0.025cm"/>
    </style:style>
    <style:style style:name="T214_31" style:family="text"/>
    <style:style style:name="T214_32" style:family="text">
      <style:text-properties fo:letter-spacing="-0.021cm"/>
    </style:style>
    <style:style style:name="T214_33" style:family="text"/>
    <style:style style:name="T214_34" style:family="text">
      <style:text-properties fo:letter-spacing="-0.021cm"/>
    </style:style>
    <style:style style:name="T214_35" style:family="text"/>
    <style:style style:name="T214_36" style:family="text">
      <style:text-properties fo:letter-spacing="-0.023cm"/>
    </style:style>
    <style:style style:name="T214_37" style:family="text"/>
    <style:style style:name="T214_38" style:family="text">
      <style:text-properties fo:letter-spacing="-0.023cm"/>
    </style:style>
    <style:style style:name="T214_39" style:family="text"/>
    <style:style style:name="T214_40" style:family="text">
      <style:text-properties fo:letter-spacing="-0.023cm"/>
    </style:style>
    <style:style style:name="T214_41" style:family="text"/>
    <style:style style:name="T214_42" style:family="text">
      <style:text-properties fo:letter-spacing="-0.023cm"/>
    </style:style>
    <style:style style:name="T214_43" style:family="text"/>
    <style:style style:name="T214_44" style:family="text">
      <style:text-properties fo:letter-spacing="-0.019cm"/>
    </style:style>
    <style:style style:name="T214_45" style:family="text"/>
    <style:style style:name="T214_46" style:family="text">
      <style:text-properties fo:letter-spacing="-0.102cm"/>
    </style:style>
    <style:style style:name="T214_47" style:family="text"/>
    <style:style style:name="T214_48" style:family="text">
      <style:text-properties fo:letter-spacing="-0.009cm"/>
    </style:style>
    <style:style style:name="T214_49" style:family="text"/>
    <style:style style:name="T214_50" style:family="text">
      <style:text-properties fo:letter-spacing="-0.012cm"/>
    </style:style>
    <style:style style:name="T214_51" style:family="text"/>
    <style:style style:name="T214_52" style:family="text">
      <style:text-properties fo:letter-spacing="-0.009cm"/>
    </style:style>
    <style:style style:name="T214_53" style:family="text"/>
    <style:style style:name="T214_54" style:family="text">
      <style:text-properties fo:letter-spacing="-0.011cm"/>
    </style:style>
    <style:style style:name="T214_55" style:family="text"/>
    <style:style style:name="T214_56" style:family="text">
      <style:text-properties fo:letter-spacing="-0.009cm"/>
    </style:style>
    <style:style style:name="T214_57" style:family="text"/>
    <style:style style:name="T214_58" style:family="text">
      <style:text-properties fo:letter-spacing="-0.011cm"/>
    </style:style>
    <style:style style:name="T214_59" style:family="text"/>
    <style:style style:name="T214_60" style:family="text">
      <style:text-properties fo:letter-spacing="-0.009cm"/>
    </style:style>
    <style:style style:name="T214_61" style:family="text"/>
    <style:style style:name="T214_62" style:family="text">
      <style:text-properties fo:letter-spacing="-0.012cm"/>
    </style:style>
    <style:style style:name="T214_63" style:family="text"/>
    <style:style style:name="T214_64" style:family="text">
      <style:text-properties fo:letter-spacing="-0.011cm"/>
    </style:style>
    <style:style style:name="T214_65" style:family="text"/>
    <style:style style:name="T214_66" style:family="text">
      <style:text-properties fo:letter-spacing="-0.016cm"/>
    </style:style>
    <style:style style:name="T214_67" style:family="text"/>
    <style:style style:name="T214_68" style:family="text">
      <style:text-properties fo:letter-spacing="-0.104cm"/>
    </style:style>
    <style:style style:name="T214_69" style:family="text"/>
    <style:style style:name="T214_70" style:family="text">
      <style:text-properties fo:letter-spacing="-0.005cm"/>
    </style:style>
    <style:style style:name="T214_71" style:family="text"/>
    <style:style style:name="T214_72" style:family="text">
      <style:text-properties fo:letter-spacing="-0.012cm"/>
    </style:style>
    <style:style style:name="T214_73" style:family="text"/>
    <style:style style:name="T214_74" style:family="text">
      <style:text-properties fo:letter-spacing="-0.009cm"/>
    </style:style>
    <style:style style:name="T214_75" style:family="text"/>
    <style:style style:name="T214_76" style:family="text">
      <style:text-properties fo:letter-spacing="-0.011cm"/>
    </style:style>
    <style:style style:name="T214_77" style:family="text"/>
    <style:style style:name="T214_78" style:family="text">
      <style:text-properties fo:letter-spacing="-0.012cm"/>
    </style:style>
    <style:style style:name="T214_79" style:family="text"/>
    <style:style style:name="T214_80" style:family="text">
      <style:text-properties fo:letter-spacing="-0.012cm"/>
    </style:style>
    <style:style style:name="T214_81" style:family="text"/>
    <style:style style:name="T214_82" style:family="text">
      <style:text-properties fo:letter-spacing="-0.009cm"/>
    </style:style>
    <style:style style:name="T214_83" style:family="text"/>
    <style:style style:name="T214_84" style:family="text">
      <style:text-properties fo:letter-spacing="-0.011cm"/>
    </style:style>
    <style:style style:name="T214_85" style:family="text"/>
    <style:style style:name="T214_86" style:family="text">
      <style:text-properties fo:letter-spacing="-0.009cm"/>
    </style:style>
    <style:style style:name="T214_87" style:family="text"/>
    <style:style style:name="T214_88" style:family="text">
      <style:text-properties fo:letter-spacing="-0.018cm"/>
    </style:style>
    <style:style style:name="T214_89" style:family="text"/>
    <style:style style:name="T214_90" style:family="text">
      <style:text-properties fo:letter-spacing="-0.104cm"/>
    </style:style>
    <style:style style:name="T214_91" style:family="text"/>
    <style:style style:name="T214_92" style:family="text">
      <style:text-properties fo:letter-spacing="0.005cm"/>
    </style:style>
    <style:style style:name="T214_93" style:family="text"/>
    <style:style style:name="T214_94" style:family="text">
      <style:text-properties fo:letter-spacing="-0.002cm"/>
    </style:style>
    <style:style style:name="T214_95" style:family="text"/>
    <style:style style:name="T214_96" style:family="text">
      <style:text-properties fo:letter-spacing="-0.004cm"/>
    </style:style>
    <style:style style:name="T214_97" style:family="text"/>
    <style:style style:name="S12" style:family="section" style:master-page-name="MasterPage11">
      <style:section-properties text:dont-balance-text-columns="false">
        <style:columns fo:column-count="0" fo:column-gap="1.27cm"/>
      </style:section-properties>
    </style:style>
    <style:style style:name="P215" style:family="paragraph" style:parent-style-name="Body_20_Text" style:master-page-name="MasterPage11">
      <style:text-properties fo:font-size="10pt" style:font-size-asian="10pt"/>
    </style:style>
    <style:style style:name="P216" style:family="paragraph" style:parent-style-name="Body_20_Text">
      <style:text-properties fo:font-size="10pt" style:font-size-asian="10pt"/>
    </style:style>
    <style:style style:name="P217" style:family="paragraph" style:parent-style-name="Body_20_Text">
      <style:text-properties fo:font-size="10pt" style:font-size-asian="10pt"/>
    </style:style>
    <style:style style:name="P218" style:family="paragraph" style:parent-style-name="Body_20_Text">
      <style:paragraph-properties fo:margin-top="0.009cm"/>
      <style:text-properties fo:font-size="11.5pt" style:font-size-asian="11.5pt"/>
    </style:style>
    <style:style style:name="P219" style:family="paragraph" style:parent-style-name="List_20_Paragraph">
      <style:paragraph-properties fo:text-align="justify" fo:text-indent="-0.39cm" fo:margin-top="0.164cm" fo:margin-right="1.822cm">
        <style:tab-stops>
          <style:tab-stop style:type="left" style:leader-style="none" style:position="0.002cm"/>
        </style:tab-stops>
      </style:paragraph-properties>
    </style:style>
    <style:style style:name="T219_1" style:family="text">
      <style:text-properties fo:font-weight="bold" style:font-weight-asian="bold"/>
    </style:style>
    <style:style style:name="T219_2" style:family="text">
      <style:text-properties fo:letter-spacing="0.002cm" fo:font-weight="bold" style:font-weight-asian="bold"/>
    </style:style>
    <style:style style:name="T219_3" style:family="text">
      <style:text-properties fo:font-weight="bold" style:font-weight-asian="bold"/>
    </style:style>
    <style:style style:name="T219_4" style:family="text">
      <style:text-properties fo:letter-spacing="-0.005cm" fo:font-weight="bold" style:font-weight-asian="bold"/>
    </style:style>
    <style:style style:name="T219_5" style:family="text">
      <style:text-properties fo:font-weight="bold" style:font-weight-asian="bold"/>
    </style:style>
    <style:style style:name="T219_6" style:family="text">
      <style:text-properties fo:letter-spacing="-0.005cm" fo:font-weight="bold" style:font-weight-asian="bold"/>
    </style:style>
    <style:style style:name="T219_7" style:family="text">
      <style:text-properties fo:font-weight="bold" style:font-weight-asian="bold"/>
    </style:style>
    <style:style style:name="T219_8" style:family="text">
      <style:text-properties fo:letter-spacing="-0.014cm" fo:font-weight="bold" style:font-weight-asian="bold"/>
    </style:style>
    <style:style style:name="T219_9" style:family="text"/>
    <style:style style:name="T219_10" style:family="text">
      <style:text-properties fo:letter-spacing="-0.011cm"/>
    </style:style>
    <style:style style:name="T219_11" style:family="text"/>
    <style:style style:name="T219_12" style:family="text">
      <style:text-properties fo:letter-spacing="-0.007cm"/>
    </style:style>
    <style:style style:name="T219_13" style:family="text"/>
    <style:style style:name="T219_14" style:family="text">
      <style:text-properties fo:letter-spacing="-0.007cm"/>
    </style:style>
    <style:style style:name="T219_15" style:family="text"/>
    <style:style style:name="T219_16" style:family="text">
      <style:text-properties fo:letter-spacing="-0.011cm"/>
    </style:style>
    <style:style style:name="T219_17" style:family="text"/>
    <style:style style:name="T219_18" style:family="text">
      <style:text-properties fo:letter-spacing="-0.011cm"/>
    </style:style>
    <style:style style:name="T219_19" style:family="text"/>
    <style:style style:name="T219_20" style:family="text">
      <style:text-properties fo:letter-spacing="-0.009cm"/>
    </style:style>
    <style:style style:name="T219_21" style:family="text"/>
    <style:style style:name="T219_22" style:family="text">
      <style:text-properties fo:letter-spacing="-0.011cm"/>
    </style:style>
    <style:style style:name="T219_23" style:family="text"/>
    <style:style style:name="T219_24" style:family="text">
      <style:text-properties fo:letter-spacing="-0.007cm"/>
    </style:style>
    <style:style style:name="T219_25" style:family="text"/>
    <style:style style:name="T219_26" style:family="text">
      <style:text-properties fo:letter-spacing="-0.104cm"/>
    </style:style>
    <style:style style:name="T219_27" style:family="text"/>
    <style:style style:name="T219_28" style:family="text">
      <style:text-properties fo:letter-spacing="0.002cm"/>
    </style:style>
    <style:style style:name="T219_29" style:family="text"/>
    <style:style style:name="T219_30" style:family="text">
      <style:text-properties fo:letter-spacing="0.002cm"/>
    </style:style>
    <style:style style:name="T219_31" style:family="text"/>
    <style:style style:name="T219_32" style:family="text">
      <style:text-properties fo:letter-spacing="0.002cm"/>
    </style:style>
    <style:style style:name="T219_33" style:family="text"/>
    <style:style style:name="T219_34" style:family="text">
      <style:text-properties fo:letter-spacing="0.002cm"/>
    </style:style>
    <style:style style:name="T219_35" style:family="text"/>
    <style:style style:name="T219_36" style:family="text">
      <style:text-properties fo:letter-spacing="0.002cm"/>
    </style:style>
    <style:style style:name="T219_37" style:family="text"/>
    <style:style style:name="T219_38" style:family="text">
      <style:text-properties fo:letter-spacing="0.002cm"/>
    </style:style>
    <style:style style:name="T219_39" style:family="text"/>
    <style:style style:name="T219_40" style:family="text">
      <style:text-properties fo:letter-spacing="0.002cm"/>
    </style:style>
    <style:style style:name="T219_41" style:family="text"/>
    <style:style style:name="T219_42" style:family="text">
      <style:text-properties fo:letter-spacing="0.002cm"/>
    </style:style>
    <style:style style:name="T219_43" style:family="text"/>
    <style:style style:name="T219_44" style:family="text">
      <style:text-properties fo:letter-spacing="0.002cm"/>
    </style:style>
    <style:style style:name="T219_45" style:family="text"/>
    <style:style style:name="T219_46" style:family="text">
      <style:text-properties fo:letter-spacing="0.002cm"/>
    </style:style>
    <style:style style:name="T219_47" style:family="text"/>
    <style:style style:name="T219_48" style:family="text">
      <style:text-properties fo:letter-spacing="0.002cm"/>
    </style:style>
    <style:style style:name="T219_49" style:family="text"/>
    <style:style style:name="T219_50" style:family="text">
      <style:text-properties fo:letter-spacing="0.002cm"/>
    </style:style>
    <style:style style:name="T219_51" style:family="text"/>
    <style:style style:name="T219_52" style:family="text">
      <style:text-properties fo:letter-spacing="-0.009cm"/>
    </style:style>
    <style:style style:name="T219_53" style:family="text"/>
    <style:style style:name="T219_54" style:family="text">
      <style:text-properties fo:letter-spacing="-0.014cm"/>
    </style:style>
    <style:style style:name="T219_55" style:family="text"/>
    <style:style style:name="T219_56" style:family="text">
      <style:text-properties fo:letter-spacing="-0.014cm"/>
    </style:style>
    <style:style style:name="T219_57" style:family="text"/>
    <style:style style:name="T219_58" style:family="text">
      <style:text-properties fo:letter-spacing="-0.009cm"/>
    </style:style>
    <style:style style:name="T219_59" style:family="text"/>
    <style:style style:name="T219_60" style:family="text">
      <style:text-properties fo:letter-spacing="-0.014cm"/>
    </style:style>
    <style:style style:name="T219_61" style:family="text"/>
    <style:style style:name="T219_62" style:family="text">
      <style:text-properties fo:letter-spacing="-0.014cm"/>
    </style:style>
    <style:style style:name="T219_63" style:family="text"/>
    <style:style style:name="T219_64" style:family="text">
      <style:text-properties fo:letter-spacing="-0.014cm"/>
    </style:style>
    <style:style style:name="T219_65" style:family="text"/>
    <style:style style:name="T219_66" style:family="text">
      <style:text-properties fo:letter-spacing="-0.009cm"/>
    </style:style>
    <style:style style:name="T219_67" style:family="text"/>
    <style:style style:name="T219_68" style:family="text">
      <style:text-properties fo:letter-spacing="-0.009cm"/>
    </style:style>
    <style:style style:name="T219_69" style:family="text"/>
    <style:style style:name="T219_70" style:family="text">
      <style:text-properties fo:letter-spacing="-0.016cm"/>
    </style:style>
    <style:style style:name="T219_71" style:family="text"/>
    <style:style style:name="T219_72" style:family="text">
      <style:text-properties fo:letter-spacing="-0.012cm"/>
    </style:style>
    <style:style style:name="T219_73" style:family="text"/>
    <style:style style:name="T219_74" style:family="text">
      <style:text-properties fo:letter-spacing="-0.009cm"/>
    </style:style>
    <style:style style:name="T219_75" style:family="text"/>
    <style:style style:name="T219_76" style:family="text">
      <style:text-properties fo:letter-spacing="-0.104cm"/>
    </style:style>
    <style:style style:name="T219_77" style:family="text"/>
    <style:style style:name="T219_78" style:family="text">
      <style:text-properties fo:letter-spacing="-0.019cm"/>
    </style:style>
    <style:style style:name="T219_79" style:family="text"/>
    <style:style style:name="T219_80" style:family="text">
      <style:text-properties fo:letter-spacing="-0.016cm"/>
    </style:style>
    <style:style style:name="T219_81" style:family="text"/>
    <style:style style:name="T219_82" style:family="text">
      <style:text-properties fo:letter-spacing="-0.016cm"/>
    </style:style>
    <style:style style:name="T219_83" style:family="text"/>
    <style:style style:name="T219_84" style:family="text">
      <style:text-properties fo:letter-spacing="-0.018cm"/>
    </style:style>
    <style:style style:name="T219_85" style:family="text"/>
    <style:style style:name="T219_86" style:family="text">
      <style:text-properties fo:letter-spacing="-0.016cm"/>
    </style:style>
    <style:style style:name="T219_87" style:family="text"/>
    <style:style style:name="T219_88" style:family="text">
      <style:text-properties fo:letter-spacing="-0.014cm"/>
    </style:style>
    <style:style style:name="T219_89" style:family="text"/>
    <style:style style:name="T219_90" style:family="text">
      <style:text-properties fo:letter-spacing="-0.018cm"/>
    </style:style>
    <style:style style:name="T219_91" style:family="text"/>
    <style:style style:name="T219_92" style:family="text">
      <style:text-properties fo:letter-spacing="-0.018cm"/>
    </style:style>
    <style:style style:name="T219_93" style:family="text"/>
    <style:style style:name="T219_94" style:family="text">
      <style:text-properties fo:letter-spacing="-0.016cm"/>
    </style:style>
    <style:style style:name="T219_95" style:family="text"/>
    <style:style style:name="T219_96" style:family="text">
      <style:text-properties fo:letter-spacing="-0.021cm"/>
    </style:style>
    <style:style style:name="T219_97" style:family="text"/>
    <style:style style:name="T219_98" style:family="text">
      <style:text-properties fo:letter-spacing="-0.104cm"/>
    </style:style>
    <style:style style:name="T219_99" style:family="text"/>
    <style:style style:name="T219_100" style:family="text">
      <style:text-properties fo:letter-spacing="0.002cm"/>
    </style:style>
    <style:style style:name="T219_101" style:family="text"/>
    <style:style style:name="T219_102" style:family="text">
      <style:text-properties fo:letter-spacing="0.002cm"/>
    </style:style>
    <style:style style:name="T219_103" style:family="text"/>
    <style:style style:name="T219_104" style:family="text">
      <style:text-properties fo:letter-spacing="0.002cm"/>
    </style:style>
    <style:style style:name="T219_105" style:family="text"/>
    <style:style style:name="T219_106" style:family="text">
      <style:text-properties fo:letter-spacing="0.002cm"/>
    </style:style>
    <style:style style:name="T219_107" style:family="text"/>
    <style:style style:name="T219_108" style:family="text">
      <style:text-properties fo:letter-spacing="0.002cm"/>
    </style:style>
    <style:style style:name="T219_109" style:family="text"/>
    <style:style style:name="T219_110" style:family="text">
      <style:text-properties fo:letter-spacing="0.002cm"/>
    </style:style>
    <style:style style:name="T219_111" style:family="text"/>
    <style:style style:name="T219_112" style:family="text">
      <style:text-properties fo:letter-spacing="0.002cm"/>
    </style:style>
    <style:style style:name="T219_113" style:family="text"/>
    <style:style style:name="T219_114" style:family="text">
      <style:text-properties fo:letter-spacing="0.002cm"/>
    </style:style>
    <style:style style:name="T219_115" style:family="text"/>
    <style:style style:name="T219_116" style:family="text">
      <style:text-properties fo:letter-spacing="0.002cm"/>
    </style:style>
    <style:style style:name="T219_117" style:family="text"/>
    <style:style style:name="T219_118" style:family="text">
      <style:text-properties fo:letter-spacing="0.002cm"/>
    </style:style>
    <style:style style:name="T219_119" style:family="text"/>
    <style:style style:name="T219_120" style:family="text">
      <style:text-properties fo:letter-spacing="0.002cm"/>
    </style:style>
    <style:style style:name="T219_121" style:family="text"/>
    <style:style style:name="T219_122" style:family="text">
      <style:text-properties fo:letter-spacing="0.002cm"/>
    </style:style>
    <style:style style:name="T219_123" style:family="text"/>
    <style:style style:name="T219_124" style:family="text">
      <style:text-properties fo:letter-spacing="0.002cm"/>
    </style:style>
    <style:style style:name="T219_125" style:family="text"/>
    <style:style style:name="T219_126" style:family="text">
      <style:text-properties fo:letter-spacing="0.002cm"/>
    </style:style>
    <style:style style:name="T219_127" style:family="text"/>
    <style:style style:name="T219_128" style:family="text">
      <style:text-properties fo:letter-spacing="0.002cm"/>
    </style:style>
    <style:style style:name="T219_129" style:family="text"/>
    <style:style style:name="T219_130" style:family="text">
      <style:text-properties fo:letter-spacing="-0.005cm"/>
    </style:style>
    <style:style style:name="T219_131" style:family="text"/>
    <style:style style:name="T219_132" style:family="text">
      <style:text-properties fo:letter-spacing="-0.009cm"/>
    </style:style>
    <style:style style:name="T219_133" style:family="text"/>
    <style:style style:name="T219_134" style:family="text">
      <style:text-properties fo:letter-spacing="-0.011cm"/>
    </style:style>
    <style:style style:name="T219_135" style:family="text"/>
    <style:style style:name="T219_136" style:family="text">
      <style:text-properties fo:letter-spacing="-0.007cm"/>
    </style:style>
    <style:style style:name="T219_137" style:family="text"/>
    <style:style style:name="T219_138" style:family="text">
      <style:text-properties fo:letter-spacing="-0.005cm"/>
    </style:style>
    <style:style style:name="T219_139" style:family="text"/>
    <style:style style:name="T219_140" style:family="text">
      <style:text-properties fo:letter-spacing="-0.007cm"/>
    </style:style>
    <style:style style:name="T219_141" style:family="text"/>
    <style:style style:name="T219_142" style:family="text">
      <style:text-properties fo:letter-spacing="-0.007cm"/>
    </style:style>
    <style:style style:name="T219_143" style:family="text"/>
    <style:style style:name="T219_144" style:family="text">
      <style:text-properties fo:letter-spacing="-0.007cm"/>
    </style:style>
    <style:style style:name="T219_145" style:family="text"/>
    <style:style style:name="T219_146" style:family="text">
      <style:text-properties fo:letter-spacing="-0.011cm"/>
    </style:style>
    <style:style style:name="T219_147" style:family="text"/>
    <style:style style:name="T219_148" style:family="text">
      <style:text-properties fo:letter-spacing="-0.102cm"/>
    </style:style>
    <style:style style:name="T219_149" style:family="text"/>
    <style:style style:name="T219_150" style:family="text">
      <style:text-properties fo:letter-spacing="0.002cm"/>
    </style:style>
    <style:style style:name="T219_151" style:family="text"/>
    <style:style style:name="T219_152" style:family="text">
      <style:text-properties fo:letter-spacing="0.002cm"/>
    </style:style>
    <style:style style:name="T219_153" style:family="text"/>
    <style:style style:name="T219_154" style:family="text">
      <style:text-properties fo:letter-spacing="0.002cm"/>
    </style:style>
    <style:style style:name="T219_155" style:family="text"/>
    <style:style style:name="T219_156" style:family="text">
      <style:text-properties fo:letter-spacing="0.002cm"/>
    </style:style>
    <style:style style:name="T219_157" style:family="text"/>
    <style:style style:name="T219_158" style:family="text">
      <style:text-properties fo:letter-spacing="0.002cm"/>
    </style:style>
    <style:style style:name="T219_159" style:family="text"/>
    <style:style style:name="T219_160" style:family="text">
      <style:text-properties fo:letter-spacing="0.002cm"/>
    </style:style>
    <style:style style:name="T219_161" style:family="text"/>
    <style:style style:name="T219_162" style:family="text">
      <style:text-properties fo:letter-spacing="0.002cm"/>
    </style:style>
    <style:style style:name="T219_163" style:family="text"/>
    <style:style style:name="T219_164" style:family="text">
      <style:text-properties fo:letter-spacing="0.002cm"/>
    </style:style>
    <style:style style:name="T219_165" style:family="text"/>
    <style:style style:name="T219_166" style:family="text">
      <style:text-properties fo:letter-spacing="0.002cm"/>
    </style:style>
    <style:style style:name="T219_167" style:family="text"/>
    <style:style style:name="T219_168" style:family="text">
      <style:text-properties fo:letter-spacing="0.002cm"/>
    </style:style>
    <style:style style:name="T219_169" style:family="text"/>
    <style:style style:name="T219_170" style:family="text">
      <style:text-properties fo:letter-spacing="-0.005cm"/>
    </style:style>
    <style:style style:name="T219_171" style:family="text"/>
    <style:style style:name="T219_172" style:family="text">
      <style:text-properties fo:letter-spacing="-0.002cm"/>
    </style:style>
    <style:style style:name="T219_173" style:family="text"/>
    <style:style style:name="T219_174" style:family="text">
      <style:text-properties fo:letter-spacing="-0.004cm"/>
    </style:style>
    <style:style style:name="T219_175" style:family="text"/>
    <style:style style:name="T219_176" style:family="text">
      <style:text-properties fo:letter-spacing="-0.005cm"/>
    </style:style>
    <style:style style:name="T219_177" style:family="text"/>
    <style:style style:name="T219_178" style:family="text">
      <style:text-properties fo:letter-spacing="-0.004cm"/>
    </style:style>
    <style:style style:name="T219_179" style:family="text"/>
    <style:style style:name="P220" style:family="paragraph" style:parent-style-name="List_20_Paragraph">
      <style:paragraph-properties fo:text-align="justify" fo:text-indent="-0.474cm" fo:margin-top="0.002cm" fo:margin-right="1.822cm">
        <style:tab-stops>
          <style:tab-stop style:type="left" style:leader-style="none" style:position="0.002cm"/>
        </style:tab-stops>
      </style:paragraph-properties>
    </style:style>
    <style:style style:name="T220_1" style:family="text">
      <style:text-properties fo:font-weight="bold" style:font-weight-asian="bold"/>
    </style:style>
    <style:style style:name="T220_2" style:family="text"/>
    <style:style style:name="T220_3" style:family="text">
      <style:text-properties fo:letter-spacing="0.002cm"/>
    </style:style>
    <style:style style:name="T220_4" style:family="text"/>
    <style:style style:name="T220_5" style:family="text">
      <style:text-properties fo:letter-spacing="0.002cm"/>
    </style:style>
    <style:style style:name="T220_6" style:family="text"/>
    <style:style style:name="T220_7" style:family="text">
      <style:text-properties fo:letter-spacing="0.002cm"/>
    </style:style>
    <style:style style:name="T220_8" style:family="text"/>
    <style:style style:name="T220_9" style:family="text">
      <style:text-properties fo:letter-spacing="0.002cm"/>
    </style:style>
    <style:style style:name="T220_10" style:family="text"/>
    <style:style style:name="T220_11" style:family="text">
      <style:text-properties fo:letter-spacing="0.002cm"/>
    </style:style>
    <style:style style:name="T220_12" style:family="text"/>
    <style:style style:name="T220_13" style:family="text">
      <style:text-properties fo:letter-spacing="-0.016cm"/>
    </style:style>
    <style:style style:name="T220_14" style:family="text"/>
    <style:style style:name="T220_15" style:family="text">
      <style:text-properties fo:letter-spacing="-0.019cm"/>
    </style:style>
    <style:style style:name="T220_16" style:family="text"/>
    <style:style style:name="T220_17" style:family="text">
      <style:text-properties fo:letter-spacing="-0.014cm"/>
    </style:style>
    <style:style style:name="T220_18" style:family="text"/>
    <style:style style:name="T220_19" style:family="text">
      <style:text-properties fo:letter-spacing="-0.018cm"/>
    </style:style>
    <style:style style:name="T220_20" style:family="text"/>
    <style:style style:name="T220_21" style:family="text">
      <style:text-properties fo:letter-spacing="-0.016cm"/>
    </style:style>
    <style:style style:name="T220_22" style:family="text"/>
    <style:style style:name="T220_23" style:family="text">
      <style:text-properties fo:letter-spacing="-0.016cm"/>
    </style:style>
    <style:style style:name="T220_24" style:family="text"/>
    <style:style style:name="T220_25" style:family="text">
      <style:text-properties fo:letter-spacing="-0.018cm"/>
    </style:style>
    <style:style style:name="T220_26" style:family="text"/>
    <style:style style:name="T220_27" style:family="text">
      <style:text-properties fo:letter-spacing="-0.019cm"/>
    </style:style>
    <style:style style:name="T220_28" style:family="text"/>
    <style:style style:name="T220_29" style:family="text">
      <style:text-properties fo:letter-spacing="-0.019cm"/>
    </style:style>
    <style:style style:name="T220_30" style:family="text"/>
    <style:style style:name="T220_31" style:family="text">
      <style:text-properties fo:letter-spacing="-0.021cm"/>
    </style:style>
    <style:style style:name="T220_32" style:family="text"/>
    <style:style style:name="T220_33" style:family="text">
      <style:text-properties fo:letter-spacing="-0.018cm"/>
    </style:style>
    <style:style style:name="T220_34" style:family="text"/>
    <style:style style:name="T220_35" style:family="text">
      <style:text-properties fo:letter-spacing="-0.019cm"/>
    </style:style>
    <style:style style:name="T220_36" style:family="text"/>
    <style:style style:name="T220_37" style:family="text">
      <style:text-properties fo:letter-spacing="-0.104cm"/>
    </style:style>
    <style:style style:name="T220_38" style:family="text"/>
    <style:style style:name="T220_39" style:family="text">
      <style:text-properties fo:letter-spacing="0.002cm"/>
    </style:style>
    <style:style style:name="T220_40" style:family="text"/>
    <style:style style:name="T220_41" style:family="text">
      <style:text-properties fo:letter-spacing="0.005cm"/>
    </style:style>
    <style:style style:name="T220_42" style:family="text"/>
    <style:style style:name="T220_43" style:family="text">
      <style:text-properties fo:letter-spacing="0.004cm"/>
    </style:style>
    <style:style style:name="T220_44" style:family="text"/>
    <style:style style:name="T220_45" style:family="text">
      <style:text-properties fo:letter-spacing="-0.004cm"/>
    </style:style>
    <style:style style:name="T220_46" style:family="text"/>
    <style:style style:name="T220_47" style:family="text">
      <style:text-properties fo:letter-spacing="-0.005cm"/>
    </style:style>
    <style:style style:name="T220_48" style:family="text"/>
    <style:style style:name="T220_49" style:family="text">
      <style:text-properties fo:letter-spacing="-0.005cm"/>
    </style:style>
    <style:style style:name="T220_50" style:family="text"/>
    <style:style style:name="T220_51" style:family="text">
      <style:text-properties fo:letter-spacing="-0.004cm"/>
    </style:style>
    <style:style style:name="T220_52" style:family="text"/>
    <style:style style:name="T220_53" style:family="text">
      <style:text-properties fo:letter-spacing="-0.004cm"/>
    </style:style>
    <style:style style:name="T220_54" style:family="text"/>
    <style:style style:name="T220_55" style:family="text">
      <style:text-properties fo:letter-spacing="0.002cm"/>
    </style:style>
    <style:style style:name="T220_56" style:family="text"/>
    <style:style style:name="T220_57" style:family="text">
      <style:text-properties fo:letter-spacing="0.004cm"/>
    </style:style>
    <style:style style:name="T220_58" style:family="text"/>
    <style:style style:name="T220_59" style:family="text">
      <style:text-properties fo:letter-spacing="-0.004cm"/>
    </style:style>
    <style:style style:name="T220_60" style:family="text"/>
    <style:style style:name="T220_61" style:family="text">
      <style:text-properties fo:letter-spacing="-0.007cm"/>
    </style:style>
    <style:style style:name="T220_62" style:family="text"/>
    <style:style style:name="P221" style:family="paragraph" style:parent-style-name="List_20_Paragraph">
      <style:paragraph-properties fo:text-align="justify" fo:text-indent="-0.559cm">
        <style:tab-stops>
          <style:tab-stop style:type="left" style:leader-style="none" style:position="0.002cm"/>
        </style:tab-stops>
      </style:paragraph-properties>
    </style:style>
    <style:style style:name="T221_1" style:family="text">
      <style:text-properties fo:font-weight="bold" style:font-weight-asian="bold"/>
    </style:style>
    <style:style style:name="T221_2" style:family="text">
      <style:text-properties fo:letter-spacing="-0.021cm" fo:font-weight="bold" style:font-weight-asian="bold"/>
    </style:style>
    <style:style style:name="T221_3" style:family="text">
      <style:text-properties fo:font-weight="bold" style:font-weight-asian="bold"/>
    </style:style>
    <style:style style:name="T221_4" style:family="text">
      <style:text-properties fo:letter-spacing="-0.018cm" fo:font-weight="bold" style:font-weight-asian="bold"/>
    </style:style>
    <style:style style:name="T221_5" style:family="text">
      <style:text-properties fo:font-weight="bold" style:font-weight-asian="bold"/>
    </style:style>
    <style:style style:name="T221_6" style:family="text">
      <style:text-properties fo:letter-spacing="-0.016cm" fo:font-weight="bold" style:font-weight-asian="bold"/>
    </style:style>
    <style:style style:name="T221_7" style:family="text">
      <style:text-properties fo:font-weight="bold" style:font-weight-asian="bold"/>
    </style:style>
    <style:style style:name="T221_8" style:family="text">
      <style:text-properties fo:letter-spacing="-0.026cm" fo:font-weight="bold" style:font-weight-asian="bold"/>
    </style:style>
    <style:style style:name="T221_9" style:family="text">
      <style:text-properties fo:font-weight="bold" style:font-weight-asian="bold"/>
    </style:style>
    <style:style style:name="T221_10" style:family="text">
      <style:text-properties fo:letter-spacing="-0.018cm" fo:font-weight="bold" style:font-weight-asian="bold"/>
    </style:style>
    <style:style style:name="T221_11" style:family="text">
      <style:text-properties fo:font-weight="bold" style:font-weight-asian="bold"/>
    </style:style>
    <style:style style:name="T221_12" style:family="text">
      <style:text-properties fo:letter-spacing="-0.021cm" fo:font-weight="bold" style:font-weight-asian="bold"/>
    </style:style>
    <style:style style:name="T221_13" style:family="text">
      <style:text-properties fo:font-weight="bold" style:font-weight-asian="bold"/>
    </style:style>
    <style:style style:name="T221_14" style:family="text">
      <style:text-properties fo:letter-spacing="-0.014cm" fo:font-weight="bold" style:font-weight-asian="bold"/>
    </style:style>
    <style:style style:name="T221_15" style:family="text">
      <style:text-properties fo:font-weight="bold" style:font-weight-asian="bold"/>
    </style:style>
    <style:style style:name="T221_16" style:family="text">
      <style:text-properties fo:letter-spacing="-0.021cm" fo:font-weight="bold" style:font-weight-asian="bold"/>
    </style:style>
    <style:style style:name="T221_17" style:family="text">
      <style:text-properties fo:font-weight="bold" style:font-weight-asian="bold"/>
    </style:style>
    <style:style style:name="T221_18" style:family="text">
      <style:text-properties fo:letter-spacing="-0.014cm" fo:font-weight="bold" style:font-weight-asian="bold"/>
    </style:style>
    <style:style style:name="T221_19" style:family="text">
      <style:text-properties fo:font-weight="bold" style:font-weight-asian="bold"/>
    </style:style>
    <style:style style:name="T221_20" style:family="text">
      <style:text-properties fo:letter-spacing="-0.104cm" fo:font-weight="bold" style:font-weight-asian="bold"/>
    </style:style>
    <style:style style:name="T221_21" style:family="text">
      <style:text-properties fo:font-weight="bold" style:font-weight-asian="bold"/>
    </style:style>
    <style:style style:name="T221_22" style:family="text"/>
    <style:style style:name="T221_23" style:family="text">
      <style:text-properties fo:letter-spacing="0.002cm"/>
    </style:style>
    <style:style style:name="T221_24" style:family="text"/>
    <style:style style:name="T221_25" style:family="text">
      <style:text-properties fo:letter-spacing="0.002cm"/>
    </style:style>
    <style:style style:name="T221_26" style:family="text"/>
    <style:style style:name="T221_27" style:family="text">
      <style:text-properties fo:letter-spacing="-0.014cm"/>
    </style:style>
    <style:style style:name="T221_28" style:family="text"/>
    <style:style style:name="T221_29" style:family="text">
      <style:text-properties fo:letter-spacing="-0.012cm"/>
    </style:style>
    <style:style style:name="T221_30" style:family="text"/>
    <style:style style:name="T221_31" style:family="text">
      <style:text-properties fo:letter-spacing="-0.016cm"/>
    </style:style>
    <style:style style:name="T221_32" style:family="text"/>
    <style:style style:name="T221_33" style:family="text">
      <style:text-properties fo:letter-spacing="-0.011cm"/>
    </style:style>
    <style:style style:name="T221_34" style:family="text"/>
    <style:style style:name="T221_35" style:family="text">
      <style:text-properties fo:letter-spacing="-0.018cm"/>
    </style:style>
    <style:style style:name="T221_36" style:family="text"/>
    <style:style style:name="T221_37" style:family="text">
      <style:text-properties fo:letter-spacing="-0.007cm"/>
    </style:style>
    <style:style style:name="T221_38" style:family="text"/>
    <style:style style:name="T221_39" style:family="text">
      <style:text-properties fo:letter-spacing="-0.012cm"/>
    </style:style>
    <style:style style:name="T221_40" style:family="text"/>
    <style:style style:name="T221_41" style:family="text">
      <style:text-properties fo:letter-spacing="-0.018cm"/>
    </style:style>
    <style:style style:name="T221_42" style:family="text"/>
    <style:style style:name="T221_43" style:family="text">
      <style:text-properties fo:letter-spacing="-0.009cm"/>
    </style:style>
    <style:style style:name="T221_44" style:family="text"/>
    <style:style style:name="T221_45" style:family="text">
      <style:text-properties fo:letter-spacing="-0.009cm"/>
    </style:style>
    <style:style style:name="T221_46" style:family="text"/>
    <style:style style:name="T221_47" style:family="text">
      <style:text-properties fo:letter-spacing="-0.014cm"/>
    </style:style>
    <style:style style:name="T221_48" style:family="text"/>
    <style:style style:name="T221_49" style:family="text">
      <style:text-properties fo:letter-spacing="-0.104cm"/>
    </style:style>
    <style:style style:name="T221_50" style:family="text"/>
    <style:style style:name="T221_51" style:family="text">
      <style:text-properties fo:letter-spacing="-0.004cm"/>
    </style:style>
    <style:style style:name="T221_52" style:family="text"/>
    <style:style style:name="T221_53" style:family="text">
      <style:text-properties fo:letter-spacing="0.002cm"/>
    </style:style>
    <style:style style:name="T221_54" style:family="text"/>
    <style:style style:name="T221_55" style:family="text">
      <style:text-properties fo:letter-spacing="-0.004cm"/>
    </style:style>
    <style:style style:name="T221_56" style:family="text"/>
    <style:style style:name="T221_57" style:family="text">
      <style:text-properties fo:letter-spacing="0.002cm"/>
    </style:style>
    <style:style style:name="T221_58" style:family="text"/>
    <style:style style:name="T221_59" style:family="text">
      <style:text-properties fo:letter-spacing="-0.002cm"/>
    </style:style>
    <style:style style:name="T221_60" style:family="text"/>
    <style:style style:name="T221_61" style:family="text">
      <style:text-properties fo:letter-spacing="0.004cm"/>
    </style:style>
    <style:style style:name="T221_62" style:family="text"/>
    <style:style style:name="P222" style:family="paragraph" style:parent-style-name="Body_20_Text">
      <style:paragraph-properties fo:margin-top="0.002cm"/>
    </style:style>
    <style:style style:name="P223" style:family="paragraph" style:parent-style-name="List_20_Paragraph">
      <style:paragraph-properties fo:text-align="justify" fo:text-indent="0cm" fo:margin-left="3.775cm" fo:margin-right="1.827cm">
        <style:tab-stops>
          <style:tab-stop style:type="left" style:leader-style="none" style:position="0.637cm"/>
        </style:tab-stops>
      </style:paragraph-properties>
    </style:style>
    <style:style style:name="T223_1" style:family="text">
      <style:text-properties fo:font-weight="bold" style:font-weight-asian="bold"/>
    </style:style>
    <style:style style:name="T223_2" style:family="text"/>
    <style:style style:name="T223_3" style:family="text">
      <style:text-properties fo:letter-spacing="0.002cm"/>
    </style:style>
    <style:style style:name="T223_4" style:family="text"/>
    <style:style style:name="T223_5" style:family="text">
      <style:text-properties fo:letter-spacing="0.002cm"/>
    </style:style>
    <style:style style:name="T223_6" style:family="text"/>
    <style:style style:name="T223_7" style:family="text">
      <style:text-properties fo:letter-spacing="-0.104cm"/>
    </style:style>
    <style:style style:name="T223_8" style:family="text"/>
    <style:style style:name="T223_9" style:family="text">
      <style:text-properties fo:letter-spacing="0.002cm"/>
    </style:style>
    <style:style style:name="T223_10" style:family="text"/>
    <style:style style:name="T223_11" style:family="text">
      <style:text-properties fo:letter-spacing="0.002cm"/>
    </style:style>
    <style:style style:name="T223_12" style:family="text"/>
    <style:style style:name="T223_13" style:family="text">
      <style:text-properties fo:letter-spacing="-0.019cm"/>
    </style:style>
    <style:style style:name="T223_14" style:family="text"/>
    <style:style style:name="T223_15" style:family="text">
      <style:text-properties fo:letter-spacing="-0.016cm"/>
    </style:style>
    <style:style style:name="T223_16" style:family="text"/>
    <style:style style:name="T223_17" style:family="text">
      <style:text-properties fo:letter-spacing="-0.019cm"/>
    </style:style>
    <style:style style:name="T223_18" style:family="text"/>
    <style:style style:name="T223_19" style:family="text">
      <style:text-properties fo:letter-spacing="-0.018cm"/>
    </style:style>
    <style:style style:name="T223_20" style:family="text"/>
    <style:style style:name="T223_21" style:family="text">
      <style:text-properties fo:letter-spacing="-0.018cm"/>
    </style:style>
    <style:style style:name="T223_22" style:family="text"/>
    <style:style style:name="T223_23" style:family="text">
      <style:text-properties fo:letter-spacing="-0.019cm"/>
    </style:style>
    <style:style style:name="T223_24" style:family="text"/>
    <style:style style:name="T223_25" style:family="text">
      <style:text-properties fo:letter-spacing="-0.018cm"/>
    </style:style>
    <style:style style:name="T223_26" style:family="text"/>
    <style:style style:name="T223_27" style:family="text">
      <style:text-properties fo:letter-spacing="-0.018cm"/>
    </style:style>
    <style:style style:name="T223_28" style:family="text"/>
    <style:style style:name="T223_29" style:family="text">
      <style:text-properties fo:letter-spacing="-0.023cm"/>
    </style:style>
    <style:style style:name="T223_30" style:family="text"/>
    <style:style style:name="T223_31" style:family="text">
      <style:text-properties fo:letter-spacing="-0.021cm"/>
    </style:style>
    <style:style style:name="T223_32" style:family="text"/>
    <style:style style:name="T223_33" style:family="text">
      <style:text-properties fo:letter-spacing="-0.021cm"/>
    </style:style>
    <style:style style:name="T223_34" style:family="text"/>
    <style:style style:name="T223_35" style:family="text">
      <style:text-properties fo:letter-spacing="-0.104cm"/>
    </style:style>
    <style:style style:name="T223_36" style:family="text"/>
    <style:style style:name="T223_37" style:family="text">
      <style:text-properties fo:letter-spacing="0.002cm"/>
    </style:style>
    <style:style style:name="T223_38" style:family="text"/>
    <style:style style:name="T223_39" style:family="text">
      <style:text-properties fo:letter-spacing="-0.021cm"/>
    </style:style>
    <style:style style:name="T223_40" style:family="text"/>
    <style:style style:name="T223_41" style:family="text">
      <style:text-properties fo:letter-spacing="-0.019cm"/>
    </style:style>
    <style:style style:name="T223_42" style:family="text"/>
    <style:style style:name="T223_43" style:family="text">
      <style:text-properties fo:letter-spacing="-0.019cm"/>
    </style:style>
    <style:style style:name="T223_44" style:family="text"/>
    <style:style style:name="T223_45" style:family="text">
      <style:text-properties fo:letter-spacing="-0.021cm"/>
    </style:style>
    <style:style style:name="T223_46" style:family="text"/>
    <style:style style:name="T223_47" style:family="text">
      <style:text-properties fo:letter-spacing="-0.019cm"/>
    </style:style>
    <style:style style:name="T223_48" style:family="text"/>
    <style:style style:name="T223_49" style:family="text">
      <style:text-properties fo:letter-spacing="-0.023cm"/>
    </style:style>
    <style:style style:name="T223_50" style:family="text"/>
    <style:style style:name="T223_51" style:family="text">
      <style:text-properties fo:letter-spacing="-0.021cm"/>
    </style:style>
    <style:style style:name="T223_52" style:family="text"/>
    <style:style style:name="T223_53" style:family="text">
      <style:text-properties fo:letter-spacing="-0.021cm"/>
    </style:style>
    <style:style style:name="T223_54" style:family="text"/>
    <style:style style:name="T223_55" style:family="text">
      <style:text-properties fo:letter-spacing="-0.019cm"/>
    </style:style>
    <style:style style:name="T223_56" style:family="text"/>
    <style:style style:name="T223_57" style:family="text">
      <style:text-properties fo:letter-spacing="-0.026cm"/>
    </style:style>
    <style:style style:name="T223_58" style:family="text"/>
    <style:style style:name="T223_59" style:family="text">
      <style:text-properties fo:letter-spacing="-0.102cm"/>
    </style:style>
    <style:style style:name="T223_60" style:family="text"/>
    <style:style style:name="T223_61" style:family="text">
      <style:text-properties fo:letter-spacing="0.005cm"/>
    </style:style>
    <style:style style:name="T223_62" style:family="text"/>
    <style:style style:name="T223_63" style:family="text">
      <style:text-properties fo:letter-spacing="-0.005cm"/>
    </style:style>
    <style:style style:name="T223_64" style:family="text"/>
    <style:style style:name="P224" style:family="paragraph" style:parent-style-name="List_20_Paragraph">
      <style:paragraph-properties fo:text-align="justify" fo:text-indent="-1.272cm" fo:line-height="0.443cm" fo:margin-right="0cm">
        <style:tab-stops>
          <style:tab-stop style:type="left" style:leader-style="none" style:position="0.002cm"/>
        </style:tab-stops>
      </style:paragraph-properties>
    </style:style>
    <style:style style:name="T224_1" style:family="text">
      <style:text-properties fo:font-weight="bold" style:font-weight-asian="bold"/>
    </style:style>
    <style:style style:name="T224_2" style:family="text">
      <style:text-properties fo:letter-spacing="-0.004cm" fo:font-weight="bold" style:font-weight-asian="bold"/>
    </style:style>
    <style:style style:name="T224_3" style:family="text">
      <style:text-properties fo:font-weight="bold" style:font-weight-asian="bold"/>
    </style:style>
    <style:style style:name="T224_4" style:family="text"/>
    <style:style style:name="T224_5" style:family="text">
      <style:text-properties fo:letter-spacing="-0.004cm"/>
    </style:style>
    <style:style style:name="T224_6" style:family="text"/>
    <style:style style:name="T224_7" style:family="text">
      <style:text-properties fo:letter-spacing="-0.005cm"/>
    </style:style>
    <style:style style:name="T224_8" style:family="text"/>
    <style:style style:name="T224_9" style:family="text">
      <style:text-properties fo:letter-spacing="-0.002cm"/>
    </style:style>
    <style:style style:name="T224_10" style:family="text"/>
    <style:style style:name="T224_11" style:family="text">
      <style:text-properties fo:letter-spacing="-0.002cm"/>
    </style:style>
    <style:style style:name="T224_12" style:family="text"/>
    <style:style style:name="T224_13" style:family="text">
      <style:text-properties fo:letter-spacing="-0.002cm"/>
    </style:style>
    <style:style style:name="T224_14" style:family="text"/>
    <style:style style:name="T224_15" style:family="text">
      <style:text-properties fo:letter-spacing="-0.005cm"/>
    </style:style>
    <style:style style:name="T224_16" style:family="text"/>
    <style:style style:name="T224_17" style:family="text">
      <style:text-properties fo:letter-spacing="-0.005cm"/>
    </style:style>
    <style:style style:name="T224_18" style:family="text"/>
    <style:style style:name="T224_19" style:family="text">
      <style:text-properties fo:letter-spacing="-0.005cm"/>
    </style:style>
    <style:style style:name="T224_20" style:family="text"/>
    <style:style style:name="P225" style:family="paragraph" style:parent-style-name="List_20_Paragraph">
      <style:paragraph-properties fo:text-align="justify" fo:text-indent="0cm" fo:margin-top="0.007cm" fo:margin-right="1.836cm">
        <style:tab-stops>
          <style:tab-stop style:type="left" style:leader-style="none" style:position="1.272cm"/>
        </style:tab-stops>
      </style:paragraph-properties>
    </style:style>
    <style:style style:name="T225_1" style:family="text"/>
    <style:style style:name="T225_2" style:family="text">
      <style:text-properties fo:letter-spacing="0.002cm"/>
    </style:style>
    <style:style style:name="T225_3" style:family="text"/>
    <style:style style:name="T225_4" style:family="text">
      <style:text-properties fo:letter-spacing="0.002cm"/>
    </style:style>
    <style:style style:name="T225_5" style:family="text"/>
    <style:style style:name="T225_6" style:family="text">
      <style:text-properties fo:letter-spacing="0.002cm"/>
    </style:style>
    <style:style style:name="T225_7" style:family="text"/>
    <style:style style:name="P226" style:family="paragraph" style:parent-style-name="List_20_Paragraph">
      <style:paragraph-properties fo:text-align="justify" fo:text-indent="0cm" fo:margin-top="0.004cm" fo:margin-right="1.827cm">
        <style:tab-stops>
          <style:tab-stop style:type="left" style:leader-style="none" style:position="1.272cm"/>
        </style:tab-stops>
      </style:paragraph-properties>
    </style:style>
    <style:style style:name="T226_1" style:family="text"/>
    <style:style style:name="T226_2" style:family="text">
      <style:text-properties fo:letter-spacing="0.002cm"/>
    </style:style>
    <style:style style:name="T226_3" style:family="text"/>
    <style:style style:name="T226_4" style:family="text">
      <style:text-properties fo:letter-spacing="-0.016cm"/>
    </style:style>
    <style:style style:name="T226_5" style:family="text"/>
    <style:style style:name="T226_6" style:family="text">
      <style:text-properties fo:letter-spacing="-0.021cm"/>
    </style:style>
    <style:style style:name="T226_7" style:family="text"/>
    <style:style style:name="T226_8" style:family="text">
      <style:text-properties fo:letter-spacing="-0.018cm"/>
    </style:style>
    <style:style style:name="T226_9" style:family="text"/>
    <style:style style:name="T226_10" style:family="text">
      <style:text-properties fo:letter-spacing="-0.019cm"/>
    </style:style>
    <style:style style:name="T226_11" style:family="text"/>
    <style:style style:name="T226_12" style:family="text">
      <style:text-properties fo:letter-spacing="-0.021cm"/>
    </style:style>
    <style:style style:name="T226_13" style:family="text"/>
    <style:style style:name="T226_14" style:family="text">
      <style:text-properties fo:letter-spacing="-0.023cm"/>
    </style:style>
    <style:style style:name="T226_15" style:family="text"/>
    <style:style style:name="T226_16" style:family="text">
      <style:text-properties fo:letter-spacing="-0.019cm"/>
    </style:style>
    <style:style style:name="T226_17" style:family="text"/>
    <style:style style:name="T226_18" style:family="text">
      <style:text-properties fo:letter-spacing="-0.019cm"/>
    </style:style>
    <style:style style:name="T226_19" style:family="text"/>
    <style:style style:name="T226_20" style:family="text">
      <style:text-properties fo:letter-spacing="-0.102cm"/>
    </style:style>
    <style:style style:name="T226_21" style:family="text"/>
    <style:style style:name="T226_22" style:family="text">
      <style:text-properties fo:letter-spacing="-0.002cm"/>
    </style:style>
    <style:style style:name="T226_23" style:family="text"/>
    <style:style style:name="T226_24" style:family="text">
      <style:text-properties fo:letter-spacing="-0.004cm"/>
    </style:style>
    <style:style style:name="T226_25" style:family="text"/>
    <style:style style:name="T226_26" style:family="text">
      <style:text-properties fo:letter-spacing="-0.004cm"/>
    </style:style>
    <style:style style:name="T226_27" style:family="text"/>
    <style:style style:name="P227" style:family="paragraph" style:parent-style-name="List_20_Paragraph">
      <style:paragraph-properties fo:text-align="justify" fo:text-indent="0cm" fo:margin-right="1.827cm">
        <style:tab-stops>
          <style:tab-stop style:type="left" style:leader-style="none" style:position="1.272cm"/>
        </style:tab-stops>
      </style:paragraph-properties>
    </style:style>
    <style:style style:name="T227_1" style:family="text"/>
    <style:style style:name="T227_2" style:family="text">
      <style:text-properties fo:letter-spacing="-0.106cm"/>
    </style:style>
    <style:style style:name="T227_3" style:family="text">
      <style:text-properties fo:letter-spacing="-0.002cm"/>
    </style:style>
    <style:style style:name="T227_4" style:family="text">
      <style:text-properties fo:letter-spacing="-0.023cm"/>
    </style:style>
    <style:style style:name="T227_5" style:family="text">
      <style:text-properties fo:letter-spacing="-0.002cm"/>
    </style:style>
    <style:style style:name="T227_6" style:family="text">
      <style:text-properties fo:letter-spacing="-0.021cm"/>
    </style:style>
    <style:style style:name="T227_7" style:family="text">
      <style:text-properties fo:letter-spacing="-0.002cm"/>
    </style:style>
    <style:style style:name="T227_8" style:family="text">
      <style:text-properties fo:letter-spacing="-0.021cm"/>
    </style:style>
    <style:style style:name="T227_9" style:family="text"/>
    <style:style style:name="T227_10" style:family="text">
      <style:text-properties fo:letter-spacing="-0.025cm"/>
    </style:style>
    <style:style style:name="T227_11" style:family="text"/>
    <style:style style:name="T227_12" style:family="text">
      <style:text-properties fo:letter-spacing="-0.026cm"/>
    </style:style>
    <style:style style:name="T227_13" style:family="text"/>
    <style:style style:name="T227_14" style:family="text">
      <style:text-properties fo:letter-spacing="-0.021cm"/>
    </style:style>
    <style:style style:name="T227_15" style:family="text"/>
    <style:style style:name="T227_16" style:family="text">
      <style:text-properties fo:letter-spacing="-0.021cm"/>
    </style:style>
    <style:style style:name="T227_17" style:family="text"/>
    <style:style style:name="T227_18" style:family="text">
      <style:text-properties fo:letter-spacing="-0.016cm"/>
    </style:style>
    <style:style style:name="T227_19" style:family="text"/>
    <style:style style:name="T227_20" style:family="text">
      <style:text-properties fo:letter-spacing="-0.019cm"/>
    </style:style>
    <style:style style:name="T227_21" style:family="text"/>
    <style:style style:name="P228" style:family="paragraph" style:parent-style-name="List_20_Paragraph">
      <style:paragraph-properties fo:text-align="justify" fo:text-indent="0cm" fo:margin-right="1.824cm">
        <style:tab-stops>
          <style:tab-stop style:type="left" style:leader-style="none" style:position="1.272cm"/>
        </style:tab-stops>
      </style:paragraph-properties>
    </style:style>
    <style:style style:name="T228_1" style:family="text"/>
    <style:style style:name="T228_2" style:family="text">
      <style:text-properties fo:letter-spacing="0.002cm"/>
    </style:style>
    <style:style style:name="T228_3" style:family="text"/>
    <style:style style:name="T228_4" style:family="text">
      <style:text-properties fo:letter-spacing="0.002cm"/>
    </style:style>
    <style:style style:name="T228_5" style:family="text"/>
    <style:style style:name="T228_6" style:family="text">
      <style:text-properties fo:letter-spacing="0.002cm"/>
    </style:style>
    <style:style style:name="T228_7" style:family="text"/>
    <style:style style:name="T228_8" style:family="text">
      <style:text-properties fo:letter-spacing="0.002cm"/>
    </style:style>
    <style:style style:name="T228_9" style:family="text"/>
    <style:style style:name="T228_10" style:family="text">
      <style:text-properties fo:letter-spacing="0.002cm"/>
    </style:style>
    <style:style style:name="T228_11" style:family="text"/>
    <style:style style:name="T228_12" style:family="text">
      <style:text-properties fo:letter-spacing="0.002cm"/>
    </style:style>
    <style:style style:name="T228_13" style:family="text"/>
    <style:style style:name="T228_14" style:family="text">
      <style:text-properties fo:letter-spacing="0.002cm"/>
    </style:style>
    <style:style style:name="T228_15" style:family="text"/>
    <style:style style:name="T228_16" style:family="text">
      <style:text-properties fo:letter-spacing="0.002cm"/>
    </style:style>
    <style:style style:name="T228_17" style:family="text"/>
    <style:style style:name="T228_18" style:family="text">
      <style:text-properties fo:letter-spacing="0.002cm"/>
    </style:style>
    <style:style style:name="T228_19" style:family="text"/>
    <style:style style:name="S13" style:family="section" style:master-page-name="MasterPage12">
      <style:section-properties text:dont-balance-text-columns="false">
        <style:columns fo:column-count="0" fo:column-gap="1.27cm"/>
      </style:section-properties>
    </style:style>
    <style:style style:name="P229" style:family="paragraph" style:parent-style-name="Body_20_Text" style:master-page-name="MasterPage12">
      <style:text-properties fo:font-size="10pt" style:font-size-asian="10pt"/>
    </style:style>
    <style:style style:name="P230" style:family="paragraph" style:parent-style-name="Body_20_Text">
      <style:text-properties fo:font-size="10pt" style:font-size-asian="10pt"/>
    </style:style>
    <style:style style:name="P231" style:family="paragraph" style:parent-style-name="Body_20_Text">
      <style:text-properties fo:font-size="10pt" style:font-size-asian="10pt"/>
    </style:style>
    <style:style style:name="P232" style:family="paragraph" style:parent-style-name="Body_20_Text">
      <style:paragraph-properties fo:margin-top="0.012cm"/>
      <style:text-properties fo:font-size="11.5pt" style:font-size-asian="11.5pt"/>
    </style:style>
    <style:style style:name="P233" style:family="paragraph" style:parent-style-name="List_20_Paragraph">
      <style:paragraph-properties fo:text-align="justify" fo:text-indent="0cm" fo:margin-top="0.166cm" fo:margin-right="1.829cm">
        <style:tab-stops>
          <style:tab-stop style:type="left" style:leader-style="none" style:position="1.272cm"/>
        </style:tab-stops>
      </style:paragraph-properties>
    </style:style>
    <style:style style:name="T233_1" style:family="text"/>
    <style:style style:name="T233_2" style:family="text">
      <style:text-properties fo:letter-spacing="-0.104cm"/>
    </style:style>
    <style:style style:name="T233_3" style:family="text"/>
    <style:style style:name="T233_4" style:family="text">
      <style:text-properties fo:letter-spacing="0.002cm"/>
    </style:style>
    <style:style style:name="T233_5" style:family="text"/>
    <style:style style:name="T233_6" style:family="text">
      <style:text-properties fo:letter-spacing="0.002cm"/>
    </style:style>
    <style:style style:name="T233_7" style:family="text"/>
    <style:style style:name="T233_8" style:family="text">
      <style:text-properties fo:letter-spacing="0.002cm"/>
    </style:style>
    <style:style style:name="T233_9" style:family="text"/>
    <style:style style:name="T233_10" style:family="text">
      <style:text-properties fo:letter-spacing="0.002cm"/>
    </style:style>
    <style:style style:name="T233_11" style:family="text"/>
    <style:style style:name="T233_12" style:family="text">
      <style:text-properties fo:letter-spacing="0.002cm"/>
    </style:style>
    <style:style style:name="T233_13" style:family="text"/>
    <style:style style:name="T233_14" style:family="text">
      <style:text-properties fo:letter-spacing="0.002cm"/>
    </style:style>
    <style:style style:name="T233_15" style:family="text"/>
    <style:style style:name="T233_16" style:family="text">
      <style:text-properties fo:letter-spacing="0.002cm"/>
    </style:style>
    <style:style style:name="T233_17" style:family="text"/>
    <style:style style:name="T233_18" style:family="text">
      <style:text-properties fo:letter-spacing="-0.002cm"/>
    </style:style>
    <style:style style:name="T233_19" style:family="text"/>
    <style:style style:name="T233_20" style:family="text">
      <style:text-properties fo:letter-spacing="-0.005cm"/>
    </style:style>
    <style:style style:name="T233_21" style:family="text"/>
    <style:style style:name="T233_22" style:family="text">
      <style:text-properties fo:letter-spacing="-0.004cm"/>
    </style:style>
    <style:style style:name="T233_23" style:family="text"/>
    <style:style style:name="T233_24" style:family="text">
      <style:text-properties fo:letter-spacing="0.004cm"/>
    </style:style>
    <style:style style:name="T233_25" style:family="text"/>
    <style:style style:name="T233_26" style:family="text">
      <style:text-properties fo:letter-spacing="-0.002cm"/>
    </style:style>
    <style:style style:name="T233_27" style:family="text"/>
    <style:style style:name="T233_28" style:family="text">
      <style:text-properties fo:letter-spacing="-0.004cm"/>
    </style:style>
    <style:style style:name="T233_29" style:family="text"/>
    <style:style style:name="T233_30" style:family="text">
      <style:text-properties fo:letter-spacing="-0.002cm"/>
    </style:style>
    <style:style style:name="T233_31" style:family="text"/>
    <style:style style:name="T233_32" style:family="text">
      <style:text-properties fo:letter-spacing="-0.004cm"/>
    </style:style>
    <style:style style:name="T233_33" style:family="text"/>
    <style:style style:name="T233_34" style:family="text">
      <style:text-properties fo:letter-spacing="0.004cm"/>
    </style:style>
    <style:style style:name="T233_35" style:family="text"/>
    <style:style style:name="P234" style:family="paragraph" style:parent-style-name="List_20_Paragraph">
      <style:paragraph-properties fo:text-align="justify" fo:line-height="0.444cm" fo:margin-top="0.002cm" fo:margin-left="6.951cm" fo:margin-right="0cm">
        <style:tab-stops>
          <style:tab-stop style:type="left" style:leader-style="none" style:position="0cm"/>
        </style:tab-stops>
      </style:paragraph-properties>
    </style:style>
    <style:style style:name="T234_1" style:family="text"/>
    <style:style style:name="T234_2" style:family="text">
      <style:text-properties fo:letter-spacing="-0.009cm"/>
    </style:style>
    <style:style style:name="T234_3" style:family="text"/>
    <style:style style:name="T234_4" style:family="text">
      <style:text-properties fo:letter-spacing="-0.002cm"/>
    </style:style>
    <style:style style:name="T234_5" style:family="text"/>
    <style:style style:name="T234_6" style:family="text">
      <style:text-properties fo:letter-spacing="-0.007cm"/>
    </style:style>
    <style:style style:name="T234_7" style:family="text"/>
    <style:style style:name="T234_8" style:family="text">
      <style:text-properties fo:letter-spacing="-0.002cm"/>
    </style:style>
    <style:style style:name="T234_9" style:family="text"/>
    <style:style style:name="T234_10" style:family="text">
      <style:text-properties fo:letter-spacing="-0.007cm"/>
    </style:style>
    <style:style style:name="T234_11" style:family="text"/>
    <style:style style:name="T234_12" style:family="text">
      <style:text-properties fo:letter-spacing="-0.004cm"/>
    </style:style>
    <style:style style:name="T234_13" style:family="text"/>
    <style:style style:name="T234_14" style:family="text">
      <style:text-properties fo:letter-spacing="-0.005cm"/>
    </style:style>
    <style:style style:name="T234_15" style:family="text"/>
    <style:style style:name="P235" style:family="paragraph" style:parent-style-name="List_20_Paragraph">
      <style:paragraph-properties fo:text-align="justify" fo:text-indent="0cm">
        <style:tab-stops>
          <style:tab-stop style:type="left" style:leader-style="none" style:position="1.272cm"/>
        </style:tab-stops>
      </style:paragraph-properties>
    </style:style>
    <style:style style:name="T235_1" style:family="text"/>
    <style:style style:name="T235_2" style:family="text">
      <style:text-properties fo:letter-spacing="0.002cm"/>
    </style:style>
    <style:style style:name="T235_3" style:family="text"/>
    <style:style style:name="T235_4" style:family="text">
      <style:text-properties fo:letter-spacing="-0.005cm"/>
    </style:style>
    <style:style style:name="T235_5" style:family="text"/>
    <style:style style:name="T235_6" style:family="text">
      <style:text-properties fo:letter-spacing="-0.004cm"/>
    </style:style>
    <style:style style:name="T235_7" style:family="text"/>
    <style:style style:name="T235_8" style:family="text">
      <style:text-properties fo:letter-spacing="-0.002cm"/>
    </style:style>
    <style:style style:name="T235_9" style:family="text"/>
    <style:style style:name="T235_10" style:family="text">
      <style:text-properties fo:letter-spacing="-0.005cm"/>
    </style:style>
    <style:style style:name="T235_11" style:family="text"/>
    <style:style style:name="T235_12" style:family="text">
      <style:text-properties fo:letter-spacing="-0.004cm"/>
    </style:style>
    <style:style style:name="T235_13" style:family="text"/>
    <style:style style:name="T235_14" style:family="text">
      <style:text-properties fo:letter-spacing="-0.004cm"/>
    </style:style>
    <style:style style:name="T235_15" style:family="text"/>
    <style:style style:name="P236" style:family="paragraph" style:parent-style-name="List_20_Paragraph">
      <style:paragraph-properties fo:text-align="justify" fo:text-indent="0cm" fo:margin-right="1.833cm">
        <style:tab-stops>
          <style:tab-stop style:type="left" style:leader-style="none" style:position="1.272cm"/>
        </style:tab-stops>
      </style:paragraph-properties>
    </style:style>
    <style:style style:name="T236_1" style:family="text">
      <style:text-properties fo:letter-spacing="-0.002cm"/>
    </style:style>
    <style:style style:name="T236_2" style:family="text">
      <style:text-properties fo:letter-spacing="-0.019cm"/>
    </style:style>
    <style:style style:name="T236_3" style:family="text">
      <style:text-properties fo:letter-spacing="-0.002cm"/>
    </style:style>
    <style:style style:name="T236_4" style:family="text">
      <style:text-properties fo:letter-spacing="-0.028cm"/>
    </style:style>
    <style:style style:name="T236_5" style:family="text"/>
    <style:style style:name="T236_6" style:family="text">
      <style:text-properties fo:letter-spacing="-0.021cm"/>
    </style:style>
    <style:style style:name="T236_7" style:family="text"/>
    <style:style style:name="T236_8" style:family="text">
      <style:text-properties fo:letter-spacing="-0.025cm"/>
    </style:style>
    <style:style style:name="T236_9" style:family="text"/>
    <style:style style:name="T236_10" style:family="text">
      <style:text-properties fo:letter-spacing="-0.018cm"/>
    </style:style>
    <style:style style:name="T236_11" style:family="text"/>
    <style:style style:name="T236_12" style:family="text">
      <style:text-properties fo:letter-spacing="-0.026cm"/>
    </style:style>
    <style:style style:name="T236_13" style:family="text"/>
    <style:style style:name="T236_14" style:family="text">
      <style:text-properties fo:letter-spacing="-0.023cm"/>
    </style:style>
    <style:style style:name="T236_15" style:family="text"/>
    <style:style style:name="T236_16" style:family="text">
      <style:text-properties fo:letter-spacing="-0.104cm"/>
    </style:style>
    <style:style style:name="T236_17" style:family="text"/>
    <style:style style:name="T236_18" style:family="text">
      <style:text-properties fo:letter-spacing="0.002cm"/>
    </style:style>
    <style:style style:name="T236_19" style:family="text"/>
    <style:style style:name="T236_20" style:family="text">
      <style:text-properties fo:letter-spacing="-0.004cm"/>
    </style:style>
    <style:style style:name="T236_21" style:family="text"/>
    <style:style style:name="T236_22" style:family="text">
      <style:text-properties fo:letter-spacing="-0.004cm"/>
    </style:style>
    <style:style style:name="T236_23" style:family="text"/>
    <style:style style:name="P237" style:family="paragraph" style:parent-style-name="List_20_Paragraph">
      <style:paragraph-properties fo:text-align="justify" fo:text-indent="0cm" fo:margin-left="4.41cm" fo:margin-right="1.82cm">
        <style:tab-stops>
          <style:tab-stop style:type="left" style:leader-style="none" style:position="1.272cm"/>
        </style:tab-stops>
      </style:paragraph-properties>
    </style:style>
    <style:style style:name="T237_1" style:family="text">
      <style:text-properties fo:font-weight="bold" style:font-weight-asian="bold"/>
    </style:style>
    <style:style style:name="T237_2" style:family="text"/>
    <style:style style:name="T237_3" style:family="text">
      <style:text-properties fo:letter-spacing="0.002cm"/>
    </style:style>
    <style:style style:name="T237_4" style:family="text"/>
    <style:style style:name="T237_5" style:family="text">
      <style:text-properties fo:letter-spacing="0.002cm"/>
    </style:style>
    <style:style style:name="T237_6" style:family="text"/>
    <style:style style:name="T237_7" style:family="text">
      <style:text-properties fo:letter-spacing="0.002cm"/>
    </style:style>
    <style:style style:name="T237_8" style:family="text"/>
    <style:style style:name="T237_9" style:family="text">
      <style:text-properties fo:letter-spacing="0.002cm"/>
    </style:style>
    <style:style style:name="T237_10" style:family="text"/>
    <style:style style:name="T237_11" style:family="text">
      <style:text-properties fo:letter-spacing="0.002cm"/>
    </style:style>
    <style:style style:name="T237_12" style:family="text"/>
    <style:style style:name="T237_13" style:family="text">
      <style:text-properties fo:letter-spacing="0.002cm"/>
    </style:style>
    <style:style style:name="T237_14" style:family="text"/>
    <style:style style:name="T237_15" style:family="text">
      <style:text-properties fo:letter-spacing="0.002cm"/>
    </style:style>
    <style:style style:name="T237_16" style:family="text"/>
    <style:style style:name="T237_17" style:family="text">
      <style:text-properties fo:letter-spacing="0.002cm"/>
    </style:style>
    <style:style style:name="T237_18" style:family="text"/>
    <style:style style:name="T237_19" style:family="text">
      <style:text-properties fo:letter-spacing="0.002cm"/>
    </style:style>
    <style:style style:name="T237_20" style:family="text"/>
    <style:style style:name="T237_21" style:family="text">
      <style:text-properties fo:letter-spacing="0.002cm"/>
    </style:style>
    <style:style style:name="T237_22" style:family="text"/>
    <style:style style:name="T237_23" style:family="text">
      <style:text-properties fo:letter-spacing="0.002cm"/>
    </style:style>
    <style:style style:name="T237_24" style:family="text"/>
    <style:style style:name="T237_25" style:family="text">
      <style:text-properties fo:letter-spacing="0.002cm"/>
    </style:style>
    <style:style style:name="T237_26" style:family="text"/>
    <style:style style:name="T237_27" style:family="text">
      <style:text-properties fo:letter-spacing="0.002cm"/>
    </style:style>
    <style:style style:name="T237_28" style:family="text"/>
    <style:style style:name="T237_29" style:family="text">
      <style:text-properties fo:letter-spacing="0.002cm"/>
    </style:style>
    <style:style style:name="T237_30" style:family="text"/>
    <style:style style:name="T237_31" style:family="text">
      <style:text-properties fo:letter-spacing="0.002cm"/>
    </style:style>
    <style:style style:name="T237_32" style:family="text"/>
    <style:style style:name="T237_33" style:family="text">
      <style:text-properties fo:letter-spacing="0.002cm"/>
    </style:style>
    <style:style style:name="T237_34" style:family="text"/>
    <style:style style:name="T237_35" style:family="text">
      <style:text-properties fo:letter-spacing="0.002cm"/>
    </style:style>
    <style:style style:name="T237_36" style:family="text"/>
    <style:style style:name="T237_37" style:family="text">
      <style:text-properties fo:letter-spacing="0.002cm"/>
    </style:style>
    <style:style style:name="T237_38" style:family="text"/>
    <style:style style:name="T237_39" style:family="text">
      <style:text-properties fo:letter-spacing="0.002cm"/>
    </style:style>
    <style:style style:name="T237_40" style:family="text"/>
    <style:style style:name="T237_41" style:family="text">
      <style:text-properties fo:letter-spacing="0.002cm"/>
    </style:style>
    <style:style style:name="T237_42" style:family="text"/>
    <style:style style:name="T237_43" style:family="text">
      <style:text-properties fo:letter-spacing="0.002cm"/>
    </style:style>
    <style:style style:name="T237_44" style:family="text"/>
    <style:style style:name="T237_45" style:family="text">
      <style:text-properties fo:letter-spacing="0.002cm"/>
    </style:style>
    <style:style style:name="T237_46" style:family="text"/>
    <style:style style:name="T237_47" style:family="text">
      <style:text-properties fo:letter-spacing="0.002cm"/>
    </style:style>
    <style:style style:name="T237_48" style:family="text"/>
    <style:style style:name="T237_49" style:family="text">
      <style:text-properties fo:letter-spacing="0.002cm"/>
    </style:style>
    <style:style style:name="T237_50" style:family="text"/>
    <style:style style:name="T237_51" style:family="text">
      <style:text-properties fo:letter-spacing="0.002cm"/>
    </style:style>
    <style:style style:name="T237_52" style:family="text"/>
    <style:style style:name="T237_53" style:family="text">
      <style:text-properties fo:letter-spacing="-0.104cm"/>
    </style:style>
    <style:style style:name="T237_54" style:family="text"/>
    <style:style style:name="T237_55" style:family="text">
      <style:text-properties fo:letter-spacing="-0.104cm"/>
    </style:style>
    <style:style style:name="T237_56" style:family="text"/>
    <style:style style:name="T237_57" style:family="text">
      <style:text-properties fo:letter-spacing="0.002cm"/>
    </style:style>
    <style:style style:name="T237_58" style:family="text"/>
    <style:style style:name="T237_59" style:family="text">
      <style:text-properties fo:letter-spacing="0.002cm"/>
    </style:style>
    <style:style style:name="T237_60" style:family="text"/>
    <style:style style:name="T237_61" style:family="text">
      <style:text-properties fo:letter-spacing="-0.004cm"/>
    </style:style>
    <style:style style:name="T237_62" style:family="text"/>
    <style:style style:name="T237_63" style:family="text">
      <style:text-properties fo:letter-spacing="-0.004cm"/>
    </style:style>
    <style:style style:name="T237_64" style:family="text"/>
    <style:style style:name="T237_65" style:family="text">
      <style:text-properties fo:letter-spacing="0.002cm"/>
    </style:style>
    <style:style style:name="T237_66" style:family="text"/>
    <style:style style:name="T237_67" style:family="text">
      <style:text-properties fo:letter-spacing="0.002cm"/>
    </style:style>
    <style:style style:name="T237_68" style:family="text"/>
    <style:style style:name="T237_69" style:family="text">
      <style:text-properties fo:letter-spacing="-0.002cm"/>
    </style:style>
    <style:style style:name="T237_70" style:family="text"/>
    <style:style style:name="T237_71" style:family="text">
      <style:text-properties fo:letter-spacing="-0.004cm"/>
    </style:style>
    <style:style style:name="T237_72" style:family="text"/>
    <style:style style:name="T237_73" style:family="text">
      <style:text-properties fo:letter-spacing="-0.005cm"/>
    </style:style>
    <style:style style:name="T237_74" style:family="text"/>
    <style:style style:name="T237_75" style:family="text">
      <style:text-properties fo:letter-spacing="-0.004cm"/>
    </style:style>
    <style:style style:name="T237_76" style:family="text"/>
    <style:style style:name="P238" style:family="paragraph" style:parent-style-name="List_20_Paragraph">
      <style:paragraph-properties fo:text-align="justify" fo:margin-right="1.829cm">
        <style:tab-stops>
          <style:tab-stop style:type="left" style:leader-style="none" style:position="0.002cm"/>
        </style:tab-stops>
      </style:paragraph-properties>
    </style:style>
    <style:style style:name="T238_1" style:family="text"/>
    <style:style style:name="T238_2" style:family="text">
      <style:text-properties fo:letter-spacing="0.002cm"/>
    </style:style>
    <style:style style:name="T238_3" style:family="text"/>
    <style:style style:name="T238_4" style:family="text">
      <style:text-properties fo:letter-spacing="-0.104cm"/>
    </style:style>
    <style:style style:name="T238_5" style:family="text"/>
    <style:style style:name="T238_6" style:family="text">
      <style:text-properties fo:letter-spacing="0.002cm"/>
    </style:style>
    <style:style style:name="T238_7" style:family="text"/>
    <style:style style:name="T238_8" style:family="text">
      <style:text-properties fo:letter-spacing="0.002cm"/>
    </style:style>
    <style:style style:name="T238_9" style:family="text"/>
    <style:style style:name="T238_10" style:family="text">
      <style:text-properties fo:letter-spacing="0.002cm"/>
    </style:style>
    <style:style style:name="T238_11" style:family="text"/>
    <style:style style:name="T238_12" style:family="text">
      <style:text-properties fo:letter-spacing="0.002cm"/>
    </style:style>
    <style:style style:name="T238_13" style:family="text"/>
    <style:style style:name="T238_14" style:family="text">
      <style:text-properties fo:letter-spacing="0.002cm"/>
    </style:style>
    <style:style style:name="T238_15" style:family="text"/>
    <style:style style:name="T238_16" style:family="text">
      <style:text-properties fo:letter-spacing="0.002cm"/>
    </style:style>
    <style:style style:name="T238_17" style:family="text"/>
    <style:style style:name="T238_18" style:family="text">
      <style:text-properties fo:letter-spacing="0.002cm"/>
    </style:style>
    <style:style style:name="T238_19" style:family="text"/>
    <style:style style:name="T238_20" style:family="text">
      <style:text-properties fo:letter-spacing="0.002cm"/>
    </style:style>
    <style:style style:name="T238_21" style:family="text"/>
    <style:style style:name="T238_22" style:family="text">
      <style:text-properties fo:letter-spacing="0.002cm"/>
    </style:style>
    <style:style style:name="T238_23" style:family="text"/>
    <style:style style:name="T238_24" style:family="text">
      <style:text-properties fo:letter-spacing="0.002cm"/>
    </style:style>
    <style:style style:name="T238_25" style:family="text"/>
    <style:style style:name="T238_26" style:family="text">
      <style:text-properties fo:letter-spacing="0.002cm"/>
    </style:style>
    <style:style style:name="T238_27" style:family="text"/>
    <style:style style:name="T238_28" style:family="text">
      <style:text-properties fo:letter-spacing="0.002cm"/>
    </style:style>
    <style:style style:name="T238_29" style:family="text"/>
    <style:style style:name="T238_30" style:family="text">
      <style:text-properties fo:letter-spacing="0.002cm"/>
    </style:style>
    <style:style style:name="T238_31" style:family="text"/>
    <style:style style:name="T238_32" style:family="text">
      <style:text-properties fo:letter-spacing="0.002cm"/>
    </style:style>
    <style:style style:name="T238_33" style:family="text"/>
    <style:style style:name="T238_34" style:family="text">
      <style:text-properties fo:letter-spacing="0.002cm"/>
    </style:style>
    <style:style style:name="T238_35" style:family="text"/>
    <style:style style:name="T238_36" style:family="text">
      <style:text-properties fo:letter-spacing="0.002cm"/>
    </style:style>
    <style:style style:name="T238_37" style:family="text"/>
    <style:style style:name="T238_38" style:family="text">
      <style:text-properties fo:letter-spacing="-0.002cm"/>
    </style:style>
    <style:style style:name="T238_39" style:family="text"/>
    <style:style style:name="T238_40" style:family="text">
      <style:text-properties fo:letter-spacing="-0.005cm"/>
    </style:style>
    <style:style style:name="T238_41" style:family="text"/>
    <style:style style:name="T238_42" style:family="text">
      <style:text-properties fo:letter-spacing="-0.004cm"/>
    </style:style>
    <style:style style:name="T238_43" style:family="text"/>
    <style:style style:name="T238_44" style:family="text">
      <style:text-properties fo:letter-spacing="-0.005cm"/>
    </style:style>
    <style:style style:name="T238_45" style:family="text"/>
    <style:style style:name="T238_46" style:family="text">
      <style:text-properties fo:letter-spacing="0.007cm"/>
    </style:style>
    <style:style style:name="T238_47" style:family="text"/>
    <style:style style:name="T238_48" style:family="text">
      <style:text-properties fo:letter-spacing="-0.004cm"/>
    </style:style>
    <style:style style:name="T238_49" style:family="text"/>
    <style:style style:name="T238_50" style:family="text">
      <style:text-properties fo:letter-spacing="-0.007cm"/>
    </style:style>
    <style:style style:name="T238_51" style:family="text"/>
    <style:style style:name="T238_52" style:family="text">
      <style:text-properties fo:letter-spacing="0.002cm"/>
    </style:style>
    <style:style style:name="T238_53" style:family="text"/>
    <style:style style:name="T238_54" style:family="text">
      <style:text-properties fo:letter-spacing="-0.004cm"/>
    </style:style>
    <style:style style:name="T238_55" style:family="text"/>
    <style:style style:name="T238_56" style:family="text">
      <style:text-properties fo:letter-spacing="-0.002cm"/>
    </style:style>
    <style:style style:name="T238_57" style:family="text"/>
    <style:style style:name="P239" style:family="paragraph" style:parent-style-name="List_20_Paragraph">
      <style:paragraph-properties fo:text-align="justify" fo:text-indent="-0.28cm">
        <style:tab-stops>
          <style:tab-stop style:type="left" style:leader-style="none" style:position="0.002cm"/>
        </style:tab-stops>
      </style:paragraph-properties>
    </style:style>
    <style:style style:name="T239_1" style:family="text"/>
    <style:style style:name="T239_2" style:family="text">
      <style:text-properties fo:letter-spacing="-0.025cm"/>
    </style:style>
    <style:style style:name="T239_3" style:family="text"/>
    <style:style style:name="T239_4" style:family="text">
      <style:text-properties fo:letter-spacing="-0.019cm"/>
    </style:style>
    <style:style style:name="T239_5" style:family="text"/>
    <style:style style:name="T239_6" style:family="text">
      <style:text-properties fo:letter-spacing="-0.018cm"/>
    </style:style>
    <style:style style:name="T239_7" style:family="text"/>
    <style:style style:name="T239_8" style:family="text">
      <style:text-properties fo:letter-spacing="-0.026cm"/>
    </style:style>
    <style:style style:name="T239_9" style:family="text"/>
    <style:style style:name="T239_10" style:family="text">
      <style:text-properties fo:letter-spacing="-0.023cm"/>
    </style:style>
    <style:style style:name="T239_11" style:family="text"/>
    <style:style style:name="T239_12" style:family="text">
      <style:text-properties fo:letter-spacing="-0.021cm"/>
    </style:style>
    <style:style style:name="T239_13" style:family="text"/>
    <style:style style:name="T239_14" style:family="text">
      <style:text-properties fo:letter-spacing="-0.019cm"/>
    </style:style>
    <style:style style:name="T239_15" style:family="text"/>
    <style:style style:name="T239_16" style:family="text">
      <style:text-properties fo:letter-spacing="-0.021cm"/>
    </style:style>
    <style:style style:name="T239_17" style:family="text"/>
    <style:style style:name="T239_18" style:family="text">
      <style:text-properties fo:letter-spacing="-0.021cm"/>
    </style:style>
    <style:style style:name="T239_19" style:family="text"/>
    <style:style style:name="T239_20" style:family="text">
      <style:text-properties fo:letter-spacing="-0.102cm"/>
    </style:style>
    <style:style style:name="T239_21" style:family="text"/>
    <style:style style:name="T239_22" style:family="text">
      <style:text-properties fo:letter-spacing="0.002cm"/>
    </style:style>
    <style:style style:name="T239_23" style:family="text"/>
    <style:style style:name="T239_24" style:family="text">
      <style:text-properties fo:letter-spacing="0.002cm"/>
    </style:style>
    <style:style style:name="T239_25" style:family="text"/>
    <style:style style:name="T239_26" style:family="text">
      <style:text-properties fo:letter-spacing="0.002cm"/>
    </style:style>
    <style:style style:name="T239_27" style:family="text"/>
    <style:style style:name="T239_28" style:family="text">
      <style:text-properties fo:letter-spacing="0.002cm"/>
    </style:style>
    <style:style style:name="T239_29" style:family="text"/>
    <style:style style:name="T239_30" style:family="text">
      <style:text-properties fo:letter-spacing="0.002cm"/>
    </style:style>
    <style:style style:name="T239_31" style:family="text"/>
    <style:style style:name="T239_32" style:family="text">
      <style:text-properties fo:letter-spacing="0.002cm"/>
    </style:style>
    <style:style style:name="T239_33" style:family="text"/>
    <style:style style:name="T239_34" style:family="text">
      <style:text-properties fo:letter-spacing="0.002cm"/>
    </style:style>
    <style:style style:name="T239_35" style:family="text"/>
    <style:style style:name="T239_36" style:family="text">
      <style:text-properties fo:letter-spacing="0.002cm"/>
    </style:style>
    <style:style style:name="T239_37" style:family="text"/>
    <style:style style:name="T239_38" style:family="text">
      <style:text-properties fo:letter-spacing="0.002cm"/>
    </style:style>
    <style:style style:name="T239_39" style:family="text"/>
    <style:style style:name="T239_40" style:family="text">
      <style:text-properties fo:letter-spacing="0.002cm"/>
    </style:style>
    <style:style style:name="T239_41" style:family="text"/>
    <style:style style:name="T239_42" style:family="text">
      <style:text-properties fo:letter-spacing="0.002cm"/>
    </style:style>
    <style:style style:name="T239_43" style:family="text"/>
    <style:style style:name="T239_44" style:family="text">
      <style:text-properties fo:letter-spacing="0.002cm"/>
    </style:style>
    <style:style style:name="T239_45" style:family="text"/>
    <style:style style:name="T239_46" style:family="text">
      <style:text-properties fo:letter-spacing="0.002cm"/>
    </style:style>
    <style:style style:name="T239_47" style:family="text"/>
    <style:style style:name="T239_48" style:family="text">
      <style:text-properties fo:letter-spacing="0.002cm"/>
    </style:style>
    <style:style style:name="T239_49" style:family="text"/>
    <style:style style:name="T239_50" style:family="text">
      <style:text-properties fo:letter-spacing="0.002cm"/>
    </style:style>
    <style:style style:name="T239_51" style:family="text"/>
    <style:style style:name="T239_52" style:family="text">
      <style:text-properties fo:letter-spacing="0.002cm"/>
    </style:style>
    <style:style style:name="T239_53" style:family="text"/>
    <style:style style:name="T239_54" style:family="text">
      <style:text-properties fo:letter-spacing="0.002cm"/>
    </style:style>
    <style:style style:name="T239_55" style:family="text"/>
    <style:style style:name="T239_56" style:family="text">
      <style:text-properties fo:letter-spacing="0.002cm"/>
    </style:style>
    <style:style style:name="T239_57" style:family="text"/>
    <style:style style:name="T239_58" style:family="text">
      <style:text-properties fo:letter-spacing="0.002cm"/>
    </style:style>
    <style:style style:name="T239_59" style:family="text"/>
    <style:style style:name="T239_60" style:family="text">
      <style:text-properties fo:letter-spacing="-0.104cm"/>
    </style:style>
    <style:style style:name="T239_61" style:family="text"/>
    <style:style style:name="T239_62" style:family="text">
      <style:text-properties fo:letter-spacing="0.002cm"/>
    </style:style>
    <style:style style:name="T239_63" style:family="text"/>
    <style:style style:name="T239_64" style:family="text">
      <style:text-properties fo:letter-spacing="0.002cm"/>
    </style:style>
    <style:style style:name="T239_65" style:family="text"/>
    <style:style style:name="T239_66" style:family="text">
      <style:text-properties fo:letter-spacing="0.002cm"/>
    </style:style>
    <style:style style:name="T239_67" style:family="text"/>
    <style:style style:name="T239_68" style:family="text">
      <style:text-properties fo:letter-spacing="-0.004cm"/>
    </style:style>
    <style:style style:name="T239_69" style:family="text"/>
    <style:style style:name="T239_70" style:family="text">
      <style:text-properties fo:letter-spacing="-0.002cm"/>
    </style:style>
    <style:style style:name="T239_71" style:family="text"/>
    <style:style style:name="T239_72" style:family="text">
      <style:text-properties fo:letter-spacing="-0.005cm"/>
    </style:style>
    <style:style style:name="T239_73" style:family="text"/>
    <style:style style:name="T239_74" style:family="text">
      <style:text-properties fo:letter-spacing="-0.004cm"/>
    </style:style>
    <style:style style:name="T239_75" style:family="text"/>
    <style:style style:name="T239_76" style:family="text">
      <style:text-properties fo:letter-spacing="-0.005cm"/>
    </style:style>
    <style:style style:name="T239_77" style:family="text"/>
    <style:style style:name="T239_78" style:family="text">
      <style:text-properties fo:letter-spacing="0.002cm"/>
    </style:style>
    <style:style style:name="T239_79" style:family="text"/>
    <style:style style:name="P240" style:family="paragraph" style:parent-style-name="List_20_Paragraph">
      <style:paragraph-properties fo:text-align="justify" fo:text-indent="-0.365cm" fo:margin-top="0.004cm">
        <style:tab-stops>
          <style:tab-stop style:type="left" style:leader-style="none" style:position="0.007cm"/>
        </style:tab-stops>
      </style:paragraph-properties>
    </style:style>
    <style:style style:name="T240_1" style:family="text"/>
    <style:style style:name="T240_2" style:family="text">
      <style:text-properties fo:letter-spacing="0.002cm"/>
    </style:style>
    <style:style style:name="T240_3" style:family="text"/>
    <style:style style:name="T240_4" style:family="text">
      <style:text-properties fo:letter-spacing="-0.021cm"/>
    </style:style>
    <style:style style:name="T240_5" style:family="text"/>
    <style:style style:name="T240_6" style:family="text">
      <style:text-properties fo:letter-spacing="-0.016cm"/>
    </style:style>
    <style:style style:name="T240_7" style:family="text"/>
    <style:style style:name="T240_8" style:family="text">
      <style:text-properties fo:letter-spacing="-0.018cm"/>
    </style:style>
    <style:style style:name="T240_9" style:family="text"/>
    <style:style style:name="T240_10" style:family="text">
      <style:text-properties fo:letter-spacing="-0.016cm"/>
    </style:style>
    <style:style style:name="T240_11" style:family="text"/>
    <style:style style:name="T240_12" style:family="text">
      <style:text-properties fo:letter-spacing="-0.014cm"/>
    </style:style>
    <style:style style:name="T240_13" style:family="text"/>
    <style:style style:name="T240_14" style:family="text">
      <style:text-properties fo:letter-spacing="-0.019cm"/>
    </style:style>
    <style:style style:name="T240_15" style:family="text"/>
    <style:style style:name="T240_16" style:family="text">
      <style:text-properties fo:letter-spacing="-0.019cm"/>
    </style:style>
    <style:style style:name="T240_17" style:family="text"/>
    <style:style style:name="T240_18" style:family="text">
      <style:text-properties fo:letter-spacing="-0.019cm"/>
    </style:style>
    <style:style style:name="T240_19" style:family="text"/>
    <style:style style:name="T240_20" style:family="text">
      <style:text-properties fo:letter-spacing="-0.018cm"/>
    </style:style>
    <style:style style:name="T240_21" style:family="text"/>
    <style:style style:name="T240_22" style:family="text">
      <style:text-properties fo:letter-spacing="-0.018cm"/>
    </style:style>
    <style:style style:name="T240_23" style:family="text"/>
    <style:style style:name="T240_24" style:family="text">
      <style:text-properties fo:letter-spacing="-0.104cm"/>
    </style:style>
    <style:style style:name="T240_25" style:family="text"/>
    <style:style style:name="T240_26" style:family="text">
      <style:text-properties fo:letter-spacing="0.002cm"/>
    </style:style>
    <style:style style:name="T240_27" style:family="text"/>
    <style:style style:name="T240_28" style:family="text">
      <style:text-properties fo:letter-spacing="-0.012cm"/>
    </style:style>
    <style:style style:name="T240_29" style:family="text"/>
    <style:style style:name="T240_30" style:family="text">
      <style:text-properties fo:letter-spacing="-0.016cm"/>
    </style:style>
    <style:style style:name="T240_31" style:family="text"/>
    <style:style style:name="T240_32" style:family="text">
      <style:text-properties fo:letter-spacing="-0.016cm"/>
    </style:style>
    <style:style style:name="T240_33" style:family="text"/>
    <style:style style:name="T240_34" style:family="text">
      <style:text-properties fo:letter-spacing="-0.011cm"/>
    </style:style>
    <style:style style:name="T240_35" style:family="text"/>
    <style:style style:name="T240_36" style:family="text">
      <style:text-properties fo:letter-spacing="-0.009cm"/>
    </style:style>
    <style:style style:name="T240_37" style:family="text"/>
    <style:style style:name="T240_38" style:family="text">
      <style:text-properties fo:letter-spacing="-0.009cm"/>
    </style:style>
    <style:style style:name="T240_39" style:family="text"/>
    <style:style style:name="T240_40" style:family="text">
      <style:text-properties fo:letter-spacing="-0.019cm"/>
    </style:style>
    <style:style style:name="T240_41" style:family="text"/>
    <style:style style:name="T240_42" style:family="text">
      <style:text-properties fo:letter-spacing="-0.014cm"/>
    </style:style>
    <style:style style:name="T240_43" style:family="text"/>
    <style:style style:name="T240_44" style:family="text">
      <style:text-properties fo:letter-spacing="-0.011cm"/>
    </style:style>
    <style:style style:name="T240_45" style:family="text"/>
    <style:style style:name="T240_46" style:family="text">
      <style:text-properties fo:letter-spacing="-0.016cm"/>
    </style:style>
    <style:style style:name="T240_47" style:family="text"/>
    <style:style style:name="T240_48" style:family="text">
      <style:text-properties fo:letter-spacing="-0.104cm"/>
    </style:style>
    <style:style style:name="T240_49" style:family="text">
      <style:text-properties fo:letter-spacing="-0.002cm"/>
    </style:style>
    <style:style style:name="T240_50" style:family="text">
      <style:text-properties fo:letter-spacing="-0.026cm"/>
    </style:style>
    <style:style style:name="T240_51" style:family="text">
      <style:text-properties fo:letter-spacing="-0.002cm"/>
    </style:style>
    <style:style style:name="T240_52" style:family="text">
      <style:text-properties fo:letter-spacing="-0.019cm"/>
    </style:style>
    <style:style style:name="T240_53" style:family="text"/>
    <style:style style:name="T240_54" style:family="text">
      <style:text-properties fo:letter-spacing="-0.019cm"/>
    </style:style>
    <style:style style:name="T240_55" style:family="text"/>
    <style:style style:name="T240_56" style:family="text">
      <style:text-properties fo:letter-spacing="-0.018cm"/>
    </style:style>
    <style:style style:name="T240_57" style:family="text"/>
    <style:style style:name="T240_58" style:family="text">
      <style:text-properties fo:letter-spacing="-0.021cm"/>
    </style:style>
    <style:style style:name="T240_59" style:family="text"/>
    <style:style style:name="T240_60" style:family="text">
      <style:text-properties fo:letter-spacing="-0.025cm"/>
    </style:style>
    <style:style style:name="T240_61" style:family="text"/>
    <style:style style:name="T240_62" style:family="text">
      <style:text-properties fo:letter-spacing="-0.023cm"/>
    </style:style>
    <style:style style:name="T240_63" style:family="text"/>
    <style:style style:name="T240_64" style:family="text">
      <style:text-properties fo:letter-spacing="-0.021cm"/>
    </style:style>
    <style:style style:name="T240_65" style:family="text"/>
    <style:style style:name="T240_66" style:family="text">
      <style:text-properties fo:letter-spacing="-0.018cm"/>
    </style:style>
    <style:style style:name="T240_67" style:family="text"/>
    <style:style style:name="T240_68" style:family="text">
      <style:text-properties fo:letter-spacing="-0.104cm"/>
    </style:style>
    <style:style style:name="T240_69" style:family="text"/>
    <style:style style:name="T240_70" style:family="text">
      <style:text-properties fo:letter-spacing="-0.018cm"/>
    </style:style>
    <style:style style:name="T240_71" style:family="text"/>
    <style:style style:name="T240_72" style:family="text">
      <style:text-properties fo:letter-spacing="-0.021cm"/>
    </style:style>
    <style:style style:name="T240_73" style:family="text"/>
    <style:style style:name="T240_74" style:family="text">
      <style:text-properties fo:letter-spacing="-0.014cm"/>
    </style:style>
    <style:style style:name="T240_75" style:family="text"/>
    <style:style style:name="T240_76" style:family="text">
      <style:text-properties fo:letter-spacing="-0.018cm"/>
    </style:style>
    <style:style style:name="T240_77" style:family="text"/>
    <style:style style:name="T240_78" style:family="text">
      <style:text-properties fo:letter-spacing="-0.016cm"/>
    </style:style>
    <style:style style:name="T240_79" style:family="text"/>
    <style:style style:name="T240_80" style:family="text">
      <style:text-properties fo:letter-spacing="-0.014cm"/>
    </style:style>
    <style:style style:name="T240_81" style:family="text"/>
    <style:style style:name="T240_82" style:family="text">
      <style:text-properties fo:letter-spacing="-0.014cm"/>
    </style:style>
    <style:style style:name="T240_83" style:family="text"/>
    <style:style style:name="T240_84" style:family="text">
      <style:text-properties fo:letter-spacing="-0.016cm"/>
    </style:style>
    <style:style style:name="T240_85" style:family="text"/>
    <style:style style:name="T240_86" style:family="text">
      <style:text-properties fo:letter-spacing="-0.016cm"/>
    </style:style>
    <style:style style:name="T240_87" style:family="text"/>
    <style:style style:name="T240_88" style:family="text">
      <style:text-properties fo:letter-spacing="-0.019cm"/>
    </style:style>
    <style:style style:name="T240_89" style:family="text"/>
    <style:style style:name="T240_90" style:family="text">
      <style:text-properties fo:letter-spacing="-0.104cm"/>
    </style:style>
    <style:style style:name="T240_91" style:family="text"/>
    <style:style style:name="T240_92" style:family="text">
      <style:text-properties fo:letter-spacing="-0.104cm"/>
    </style:style>
    <style:style style:name="T240_93" style:family="text"/>
    <style:style style:name="T240_94" style:family="text">
      <style:text-properties fo:letter-spacing="0.002cm"/>
    </style:style>
    <style:style style:name="T240_95" style:family="text"/>
    <style:style style:name="T240_96" style:family="text">
      <style:text-properties fo:letter-spacing="0.002cm"/>
    </style:style>
    <style:style style:name="T240_97" style:family="text"/>
    <style:style style:name="T240_98" style:family="text">
      <style:text-properties fo:letter-spacing="0.002cm"/>
    </style:style>
    <style:style style:name="T240_99" style:family="text"/>
    <style:style style:name="T240_100" style:family="text">
      <style:text-properties fo:letter-spacing="0.002cm"/>
    </style:style>
    <style:style style:name="T240_101" style:family="text"/>
    <style:style style:name="T240_102" style:family="text">
      <style:text-properties fo:letter-spacing="0.002cm"/>
    </style:style>
    <style:style style:name="T240_103" style:family="text"/>
    <style:style style:name="T240_104" style:family="text">
      <style:text-properties fo:letter-spacing="0.002cm"/>
    </style:style>
    <style:style style:name="T240_105" style:family="text"/>
    <style:style style:name="T240_106" style:family="text">
      <style:text-properties fo:letter-spacing="0.002cm"/>
    </style:style>
    <style:style style:name="T240_107" style:family="text"/>
    <style:style style:name="T240_108" style:family="text">
      <style:text-properties fo:letter-spacing="0.002cm"/>
    </style:style>
    <style:style style:name="T240_109" style:family="text"/>
    <style:style style:name="T240_110" style:family="text">
      <style:text-properties fo:letter-spacing="0.002cm"/>
    </style:style>
    <style:style style:name="T240_111" style:family="text"/>
    <style:style style:name="T240_112" style:family="text">
      <style:text-properties fo:letter-spacing="0.002cm"/>
    </style:style>
    <style:style style:name="T240_113" style:family="text"/>
    <style:style style:name="T240_114" style:family="text">
      <style:text-properties fo:letter-spacing="0.002cm"/>
    </style:style>
    <style:style style:name="T240_115" style:family="text"/>
    <style:style style:name="P241" style:family="paragraph" style:parent-style-name="List_20_Paragraph">
      <style:paragraph-properties fo:text-align="justify" fo:text-indent="-0.386cm">
        <style:tab-stops>
          <style:tab-stop style:type="left" style:leader-style="none" style:position="0.007cm"/>
        </style:tab-stops>
      </style:paragraph-properties>
    </style:style>
    <style:style style:name="T241_1" style:family="text"/>
    <style:style style:name="T241_2" style:family="text">
      <style:text-properties fo:letter-spacing="0.002cm"/>
    </style:style>
    <style:style style:name="T241_3" style:family="text"/>
    <style:style style:name="T241_4" style:family="text">
      <style:text-properties fo:letter-spacing="0.002cm"/>
    </style:style>
    <style:style style:name="T241_5" style:family="text"/>
    <style:style style:name="T241_6" style:family="text">
      <style:text-properties fo:letter-spacing="0.002cm"/>
    </style:style>
    <style:style style:name="T241_7" style:family="text"/>
    <style:style style:name="T241_8" style:family="text">
      <style:text-properties fo:letter-spacing="0.002cm"/>
    </style:style>
    <style:style style:name="T241_9" style:family="text"/>
    <style:style style:name="T241_10" style:family="text">
      <style:text-properties fo:letter-spacing="0.002cm"/>
    </style:style>
    <style:style style:name="T241_11" style:family="text"/>
    <style:style style:name="T241_12" style:family="text">
      <style:text-properties fo:letter-spacing="0.002cm"/>
    </style:style>
    <style:style style:name="T241_13" style:family="text"/>
    <style:style style:name="T241_14" style:family="text">
      <style:text-properties fo:letter-spacing="0.002cm"/>
    </style:style>
    <style:style style:name="T241_15" style:family="text"/>
    <style:style style:name="T241_16" style:family="text">
      <style:text-properties fo:letter-spacing="0.002cm"/>
    </style:style>
    <style:style style:name="T241_17" style:family="text"/>
    <style:style style:name="T241_18" style:family="text">
      <style:text-properties fo:letter-spacing="0.002cm"/>
    </style:style>
    <style:style style:name="T241_19" style:family="text"/>
    <style:style style:name="T241_20" style:family="text">
      <style:text-properties fo:letter-spacing="0.002cm"/>
    </style:style>
    <style:style style:name="T241_21" style:family="text"/>
    <style:style style:name="T241_22" style:family="text">
      <style:text-properties fo:letter-spacing="0.002cm"/>
    </style:style>
    <style:style style:name="T241_23" style:family="text"/>
    <style:style style:name="T241_24" style:family="text">
      <style:text-properties fo:letter-spacing="0.002cm"/>
    </style:style>
    <style:style style:name="T241_25" style:family="text"/>
    <style:style style:name="T241_26" style:family="text">
      <style:text-properties fo:letter-spacing="0.002cm"/>
    </style:style>
    <style:style style:name="T241_27" style:family="text"/>
    <style:style style:name="T241_28" style:family="text">
      <style:text-properties fo:letter-spacing="0.002cm"/>
    </style:style>
    <style:style style:name="T241_29" style:family="text"/>
    <style:style style:name="T241_30" style:family="text">
      <style:text-properties fo:letter-spacing="0.002cm"/>
    </style:style>
    <style:style style:name="T241_31" style:family="text"/>
    <style:style style:name="T241_32" style:family="text">
      <style:text-properties fo:letter-spacing="0.002cm"/>
    </style:style>
    <style:style style:name="T241_33" style:family="text"/>
    <style:style style:name="T241_34" style:family="text">
      <style:text-properties fo:letter-spacing="0.002cm"/>
    </style:style>
    <style:style style:name="T241_35" style:family="text"/>
    <style:style style:name="T241_36" style:family="text">
      <style:text-properties fo:letter-spacing="0.002cm"/>
    </style:style>
    <style:style style:name="T241_37" style:family="text"/>
    <style:style style:name="T241_38" style:family="text">
      <style:text-properties fo:letter-spacing="-0.104cm"/>
    </style:style>
    <style:style style:name="T241_39" style:family="text"/>
    <style:style style:name="T241_40" style:family="text">
      <style:text-properties fo:letter-spacing="-0.002cm"/>
    </style:style>
    <style:style style:name="T241_41" style:family="text"/>
    <style:style style:name="T241_42" style:family="text">
      <style:text-properties fo:letter-spacing="0.002cm"/>
    </style:style>
    <style:style style:name="T241_43" style:family="text"/>
    <style:style style:name="T241_44" style:family="text">
      <style:text-properties fo:letter-spacing="-0.004cm"/>
    </style:style>
    <style:style style:name="T241_45" style:family="text"/>
    <style:style style:name="T241_46" style:family="text">
      <style:text-properties fo:letter-spacing="-0.004cm"/>
    </style:style>
    <style:style style:name="T241_47" style:family="text"/>
    <style:style style:name="T241_48" style:family="text">
      <style:text-properties fo:letter-spacing="-0.005cm"/>
    </style:style>
    <style:style style:name="T241_49" style:family="text"/>
    <style:style style:name="S14" style:family="section" style:master-page-name="MasterPage13">
      <style:section-properties text:dont-balance-text-columns="false">
        <style:columns fo:column-count="0" fo:column-gap="1.27cm"/>
      </style:section-properties>
    </style:style>
    <style:style style:name="P242" style:family="paragraph" style:parent-style-name="Body_20_Text" style:master-page-name="MasterPage13">
      <style:paragraph-properties fo:margin-top="0.007cm"/>
      <style:text-properties fo:font-size="8.5pt" style:font-size-asian="8.5pt"/>
    </style:style>
    <style:style style:name="S15" style:family="section" style:master-page-name="MasterPage14">
      <style:section-properties text:dont-balance-text-columns="false">
        <style:columns fo:column-count="0" fo:column-gap="1.27cm"/>
      </style:section-properties>
    </style:style>
    <style:style style:name="P243" style:family="paragraph" style:parent-style-name="Body_20_Text" style:master-page-name="MasterPage14">
      <style:text-properties fo:font-size="10pt" style:font-size-asian="10pt"/>
    </style:style>
    <style:style style:name="P244" style:family="paragraph" style:parent-style-name="Body_20_Text">
      <style:text-properties fo:font-size="10pt" style:font-size-asian="10pt"/>
    </style:style>
    <style:style style:name="P245" style:family="paragraph" style:parent-style-name="Body_20_Text">
      <style:text-properties fo:font-size="10pt" style:font-size-asian="10pt"/>
    </style:style>
    <style:style style:name="P246" style:family="paragraph" style:parent-style-name="Body_20_Text">
      <style:paragraph-properties fo:margin-top="0.009cm"/>
      <style:text-properties fo:font-size="11.5pt" style:font-size-asian="11.5pt"/>
    </style:style>
    <style:style style:name="P247" style:family="paragraph" style:parent-style-name="Normal">
      <style:paragraph-properties fo:margin-top="0.164cm" fo:margin-left="1.87cm"/>
    </style:style>
    <style:style style:name="T247_1" style:family="text">
      <style:text-properties fo:font-weight="bold" style:font-weight-asian="bold"/>
    </style:style>
    <style:style style:name="T247_2" style:family="text">
      <style:text-properties fo:letter-spacing="-0.005cm" fo:font-weight="bold" style:font-weight-asian="bold"/>
    </style:style>
    <style:style style:name="T247_3" style:family="text">
      <style:text-properties fo:font-weight="bold" style:font-weight-asian="bold"/>
    </style:style>
    <style:style style:name="T247_4" style:family="text">
      <style:text-properties fo:letter-spacing="-0.005cm" fo:font-weight="bold" style:font-weight-asian="bold"/>
    </style:style>
    <style:style style:name="T247_5" style:family="text">
      <style:text-properties fo:font-weight="bold" style:font-weight-asian="bold"/>
    </style:style>
    <style:style style:name="T247_6" style:family="text">
      <style:text-properties fo:letter-spacing="0.004cm" fo:font-weight="bold" style:font-weight-asian="bold"/>
    </style:style>
    <style:style style:name="T247_7" style:family="text">
      <style:text-properties fo:font-weight="bold" style:font-weight-asian="bold"/>
    </style:style>
    <style:style style:name="P248" style:family="paragraph" style:parent-style-name="Body_20_Text">
      <style:text-properties fo:font-size="12pt" style:font-size-asian="12pt" fo:font-weight="bold" style:font-weight-asian="bold"/>
    </style:style>
    <style:style style:name="P249" style:family="paragraph" style:parent-style-name="Body_20_Text">
      <style:paragraph-properties fo:margin-top="0.014cm"/>
      <style:text-properties fo:font-size="15.5pt" style:font-size-asian="15.5pt" fo:font-weight="bold" style:font-weight-asian="bold"/>
    </style:style>
    <style:style style:name="P250" style:family="paragraph" style:parent-style-name="Heading_20_1">
      <style:paragraph-properties fo:margin-top="0.002cm"/>
    </style:style>
    <style:style style:name="T250_1" style:family="text">
      <style:text-properties style:font-name="Arial"/>
    </style:style>
    <style:style style:name="T250_2" style:family="text">
      <style:text-properties fo:letter-spacing="-0.009cm" style:font-name="Arial"/>
    </style:style>
    <style:style style:name="T250_3" style:family="text">
      <style:text-properties style:font-name="Arial"/>
    </style:style>
    <style:style style:name="T250_4" style:family="text">
      <style:text-properties fo:letter-spacing="-0.002cm" style:font-name="Arial"/>
    </style:style>
    <style:style style:name="T250_5" style:family="text">
      <style:text-properties style:font-name="Arial"/>
    </style:style>
    <style:style style:name="T250_6" style:family="text">
      <style:text-properties fo:letter-spacing="-0.004cm" style:font-name="Arial"/>
    </style:style>
    <style:style style:name="T250_7" style:family="text">
      <style:text-properties style:font-name="Arial"/>
    </style:style>
    <style:style style:name="P251" style:family="paragraph" style:parent-style-name="Body_20_Text">
      <style:text-properties fo:font-size="13pt" style:font-size-asian="13pt" fo:font-weight="bold" style:font-weight-asian="bold"/>
    </style:style>
    <style:style style:name="P252" style:family="paragraph" style:parent-style-name="Body_20_Text">
      <style:paragraph-properties fo:margin-top="0.014cm"/>
      <style:text-properties fo:font-size="14.5pt" style:font-size-asian="14.5pt" fo:font-weight="bold" style:font-weight-asian="bold"/>
    </style:style>
    <style:style style:name="P253" style:family="paragraph" style:parent-style-name="Normal">
      <style:paragraph-properties fo:margin-left="1.87cm"/>
    </style:style>
    <style:style style:name="T253_1" style:family="text">
      <style:text-properties fo:font-size="12pt" style:font-size-asian="12pt" fo:font-weight="bold" style:font-weight-asian="bold"/>
    </style:style>
    <style:style style:name="T253_2" style:family="text">
      <style:text-properties fo:letter-spacing="-0.004cm" fo:font-size="12pt" style:font-size-asian="12pt" fo:font-weight="bold" style:font-weight-asian="bold"/>
    </style:style>
    <style:style style:name="T253_3" style:family="text">
      <style:text-properties fo:font-size="12pt" style:font-size-asian="12pt" fo:font-weight="bold" style:font-weight-asian="bold"/>
    </style:style>
    <style:style style:name="T253_4" style:family="text">
      <style:text-properties fo:letter-spacing="-0.004cm" fo:font-size="12pt" style:font-size-asian="12pt" fo:font-weight="bold" style:font-weight-asian="bold"/>
    </style:style>
    <style:style style:name="T253_5" style:family="text">
      <style:text-properties fo:font-size="12pt" style:font-size-asian="12pt" fo:font-weight="bold" style:font-weight-asian="bold"/>
    </style:style>
    <style:style style:name="T253_6" style:family="text">
      <style:text-properties fo:letter-spacing="-0.004cm" fo:font-size="12pt" style:font-size-asian="12pt" fo:font-weight="bold" style:font-weight-asian="bold"/>
    </style:style>
    <style:style style:name="T253_7" style:family="text">
      <style:text-properties fo:font-size="12pt" style:font-size-asian="12pt" fo:font-weight="bold" style:font-weight-asian="bold"/>
    </style:style>
    <style:style style:name="T253_8" style:family="text">
      <style:text-properties fo:letter-spacing="-0.002cm" fo:font-size="12pt" style:font-size-asian="12pt" fo:font-weight="bold" style:font-weight-asian="bold"/>
    </style:style>
    <style:style style:name="T253_9" style:family="text">
      <style:text-properties fo:font-size="12pt" style:font-size-asian="12pt" fo:font-weight="bold" style:font-weight-asian="bold"/>
    </style:style>
    <style:style style:name="T253_10" style:family="text">
      <style:text-properties fo:letter-spacing="-0.004cm" fo:font-size="12pt" style:font-size-asian="12pt" fo:font-weight="bold" style:font-weight-asian="bold"/>
    </style:style>
    <style:style style:name="T253_11" style:family="text">
      <style:text-properties fo:font-size="12pt" style:font-size-asian="12pt" fo:font-weight="bold" style:font-weight-asian="bold"/>
    </style:style>
    <style:style style:name="P254" style:family="paragraph" style:parent-style-name="Body_20_Text">
      <style:text-properties fo:font-size="10pt" style:font-size-asian="10pt" fo:font-weight="bold" style:font-weight-asian="bold"/>
    </style:style>
    <style:style style:name="P255" style:family="paragraph" style:parent-style-name="Body_20_Text">
      <style:text-properties fo:font-size="10pt" style:font-size-asian="10pt" fo:font-weight="bold" style:font-weight-asian="bold"/>
    </style:style>
    <style:style style:name="P256" style:family="paragraph" style:parent-style-name="Body_20_Text">
      <style:paragraph-properties fo:margin-top="0.014cm"/>
      <style:text-properties fo:font-size="7.5pt" style:font-size-asian="7.5pt" fo:font-weight="bold" style:font-weight-asian="bold"/>
    </style:style>
    <style:style style:name="Table6" style:family="table">
      <style:table-properties table:align="left" style:width="16.406cm" fo:margin-left="2.083cm"/>
    </style:style>
    <style:style style:name="Column11" style:family="table-column">
      <style:table-column-properties style:column-width="7.976cm" style:use-optimal-column-width="false"/>
    </style:style>
    <style:style style:name="Column12" style:family="table-column">
      <style:table-column-properties style:column-width="8.43cm" style:use-optimal-column-width="false"/>
    </style:style>
    <style:style style:name="Row36" style:family="table-row">
      <style:table-row-properties style:min-row-height="0.667cm" style:use-optimal-row-height="false"/>
    </style:style>
    <style:style style:name="Cell69" style:family="table-cell">
      <style:table-cell-properties fo:background-color="#d9d9d9" style:vertical-align="top" fo:border-top="#000000 0.026cm solid" fo:border-bottom="#000000 0.026cm solid" fo:border-left="#000000 0.026cm solid" fo:border-right="#000000 0.026cm solid" fo:wrap-option="wrap"/>
    </style:style>
    <style:style style:name="P257" style:family="paragraph" style:parent-style-name="Table_20_Paragraph">
      <style:paragraph-properties fo:margin-top="0.064cm" fo:margin-left="0.185cm"/>
    </style:style>
    <style:style style:name="T257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257_2" style:family="text">
      <style:text-properties fo:letter-spacing="-0.009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257_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Row37" style:family="table-row">
      <style:table-row-properties style:min-row-height="1.192cm" style:use-optimal-row-height="false"/>
    </style:style>
    <style:style style:name="Cell70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58" style:family="paragraph" style:parent-style-name="Table_20_Paragraph">
      <style:paragraph-properties fo:margin-top="0.064cm" fo:margin-left="0.185cm"/>
    </style:style>
    <style:style style:name="T258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58_2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58_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Cell71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59" style:family="paragraph" style:parent-style-name="Table_20_Paragraph">
      <style:paragraph-properties fo:line-height="108%" fo:margin-top="0.067cm" fo:margin-left="0.185cm" fo:margin-right="0.889cm"/>
    </style:style>
    <style:style style:name="T259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259_2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259_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259_4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259_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259_6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259_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259_8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259_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259_10" style:family="text">
      <style:text-properties fo:letter-spacing="-0.111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259_1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259_12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259_1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Row38" style:family="table-row">
      <style:table-row-properties style:min-row-height="0.663cm" style:use-optimal-row-height="false"/>
    </style:style>
    <style:style style:name="Cell72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60" style:family="paragraph" style:parent-style-name="Table_20_Paragraph">
      <style:paragraph-properties fo:margin-top="0.064cm" fo:margin-left="0.185cm"/>
    </style:style>
    <style:style style:name="T260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60_2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60_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60_4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60_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Cell7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61" style:family="paragraph" style:parent-style-name="Table_20_Paragraph">
      <style:paragraph-properties fo:margin-top="0.064cm" fo:margin-left="0.185cm"/>
    </style:style>
    <style:style style:name="T261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Row39" style:family="table-row">
      <style:table-row-properties style:min-row-height="1.192cm" style:use-optimal-row-height="false"/>
    </style:style>
    <style:style style:name="Cell74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62" style:family="paragraph" style:parent-style-name="Table_20_Paragraph">
      <style:paragraph-properties fo:margin-top="0.067cm" fo:margin-left="0.185cm"/>
    </style:style>
    <style:style style:name="T262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62_2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62_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62_4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62_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62_6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62_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62_8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62_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62_10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62_1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Cell75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63" style:family="paragraph" style:parent-style-name="Table_20_Paragraph">
      <style:paragraph-properties fo:line-height="107%" fo:margin-top="0.072cm" fo:margin-left="0.185cm" fo:margin-right="0.631cm"/>
    </style:style>
    <style:style style:name="T263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263_2" style:family="text">
      <style:text-properties fo:letter-spacing="-0.113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263_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263_4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263_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263_6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263_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Row40" style:family="table-row">
      <style:table-row-properties style:min-row-height="0.667cm" style:use-optimal-row-height="false"/>
    </style:style>
    <style:style style:name="Cell76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64" style:family="paragraph" style:parent-style-name="Table_20_Paragraph">
      <style:paragraph-properties fo:margin-top="0.064cm" fo:margin-left="0.185cm"/>
    </style:style>
    <style:style style:name="T264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64_2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64_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64_4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64_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Cell77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65" style:family="paragraph" style:parent-style-name="Table_20_Paragraph">
      <style:paragraph-properties fo:margin-top="0.064cm" fo:margin-left="0.185cm"/>
    </style:style>
    <style:style style:name="T265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Row41" style:family="table-row">
      <style:table-row-properties style:min-row-height="0.663cm" style:use-optimal-row-height="false"/>
    </style:style>
    <style:style style:name="Cell7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66" style:family="paragraph" style:parent-style-name="Table_20_Paragraph">
      <style:paragraph-properties fo:margin-top="0.064cm" fo:margin-left="0.185cm"/>
    </style:style>
    <style:style style:name="T266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66_2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66_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66_4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66_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66_6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66_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66_8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66_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66_10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66_1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Cell79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67" style:family="paragraph" style:parent-style-name="Table_20_Paragraph">
      <style:paragraph-properties fo:margin-top="0.064cm" fo:margin-left="0.185cm"/>
    </style:style>
    <style:style style:name="T267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267_2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267_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267_4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267_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267_6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267_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267_8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267_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267_10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267_1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267_12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267_1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Row42" style:family="table-row">
      <style:table-row-properties style:min-row-height="0.667cm" style:use-optimal-row-height="false"/>
    </style:style>
    <style:style style:name="Cell80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68" style:family="paragraph" style:parent-style-name="Table_20_Paragraph">
      <style:paragraph-properties fo:margin-top="0.067cm" fo:margin-left="0.185cm"/>
    </style:style>
    <style:style style:name="T268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68_2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68_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68_4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68_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68_6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68_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68_8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68_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Cell81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69" style:family="paragraph" style:parent-style-name="Table_20_Paragraph">
      <style:paragraph-properties fo:margin-top="0.067cm" fo:margin-left="0.185cm"/>
    </style:style>
    <style:style style:name="T269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Row43" style:family="table-row">
      <style:table-row-properties style:min-row-height="0.667cm" style:use-optimal-row-height="false"/>
    </style:style>
    <style:style style:name="Cell82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70" style:family="paragraph" style:parent-style-name="Table_20_Paragraph">
      <style:paragraph-properties fo:margin-top="0.064cm" fo:margin-left="0.185cm"/>
    </style:style>
    <style:style style:name="T270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70_2" style:family="text">
      <style:text-properties fo:letter-spacing="-0.009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70_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70_4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70_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70_6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70_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70_8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70_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Cell8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71" style:family="paragraph" style:parent-style-name="Table_20_Paragraph">
      <style:text-properties style:font-name="Times New Roman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Row44" style:family="table-row">
      <style:table-row-properties style:min-row-height="0.667cm" style:use-optimal-row-height="false"/>
    </style:style>
    <style:style style:name="Cell84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72" style:family="paragraph" style:parent-style-name="Table_20_Paragraph">
      <style:paragraph-properties fo:margin-top="0.064cm" fo:margin-left="0.185cm"/>
    </style:style>
    <style:style style:name="T272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72_2" style:family="text">
      <style:text-properties fo:letter-spacing="-0.009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72_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72_4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72_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72_6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72_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72_8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72_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Cell85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73" style:family="paragraph" style:parent-style-name="Table_20_Paragraph">
      <style:text-properties style:font-name="Times New Roman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Row45" style:family="table-row">
      <style:table-row-properties style:min-row-height="0.663cm" style:use-optimal-row-height="false"/>
    </style:style>
    <style:style style:name="Cell86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74" style:family="paragraph" style:parent-style-name="Table_20_Paragraph">
      <style:paragraph-properties fo:margin-top="0.064cm" fo:margin-left="0.185cm"/>
    </style:style>
    <style:style style:name="T274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74_2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74_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74_4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74_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74_6" style:family="text">
      <style:text-properties fo:letter-spacing="-0.011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74_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74_8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74_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Cell87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75" style:family="paragraph" style:parent-style-name="Table_20_Paragraph">
      <style:text-properties style:font-name="Times New Roman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P276" style:family="paragraph" style:parent-style-name="Body_20_Text">
      <style:text-properties fo:font-size="10pt" style:font-size-asian="10pt" fo:font-weight="bold" style:font-weight-asian="bold"/>
    </style:style>
    <style:style style:name="P277" style:family="paragraph" style:parent-style-name="Body_20_Text">
      <style:paragraph-properties fo:margin-top="0.004cm" fo:margin-bottom="0.002cm"/>
      <style:text-properties fo:font-size="10pt" style:font-size-asian="10pt" fo:font-weight="bold" style:font-weight-asian="bold"/>
    </style:style>
    <style:style style:name="Table7" style:family="table">
      <style:table-properties table:align="left" style:width="16.514cm" fo:margin-left="1.896cm"/>
    </style:style>
    <style:style style:name="Column13" style:family="table-column">
      <style:table-column-properties style:column-width="16.514cm" style:use-optimal-column-width="false"/>
    </style:style>
    <style:style style:name="Row46" style:family="table-row">
      <style:table-row-properties style:min-row-height="0.794cm" style:use-optimal-row-height="false"/>
    </style:style>
    <style:style style:name="Cell8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78" style:family="paragraph" style:parent-style-name="Table_20_Paragraph">
      <style:paragraph-properties fo:text-align="center" fo:margin-top="0.064cm" fo:margin-left="6.722cm" fo:margin-right="6.705cm"/>
    </style:style>
    <style:style style:name="T278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Row47" style:family="table-row">
      <style:table-row-properties style:min-row-height="0.806cm" style:use-optimal-row-height="false"/>
    </style:style>
    <style:style style:name="Cell89" style:family="table-cell">
      <style:table-cell-properties fo:background-color="#f1f1f1" style:vertical-align="top" fo:border-top="#000000 0.026cm solid" fo:border-bottom="#000000 0.026cm solid" fo:border-left="#000000 0.026cm solid" fo:border-right="#000000 0.026cm solid" fo:wrap-option="wrap"/>
    </style:style>
    <style:style style:name="P279" style:family="paragraph" style:parent-style-name="Table_20_Paragraph">
      <style:paragraph-properties fo:margin-top="0.067cm" fo:margin-left="0.185cm"/>
    </style:style>
    <style:style style:name="T279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279_2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279_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279_4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279_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279_6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279_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Row48" style:family="table-row">
      <style:table-row-properties style:min-row-height="7.394cm" style:use-optimal-row-height="false"/>
    </style:style>
    <style:style style:name="Cell90" style:family="table-cell">
      <style:table-cell-properties style:vertical-align="top" fo:border-top="#000000 0.026cm solid" fo:border-bottom="#000000 0.026cm dashed" fo:border-left="#000000 0.026cm solid" fo:border-right="#000000 0.026cm solid" fo:wrap-option="wrap"/>
    </style:style>
    <style:style style:name="P280" style:family="paragraph" style:parent-style-name="Table_20_Paragraph">
      <style:paragraph-properties fo:line-height="108%" fo:margin-left="0.82cm" fo:margin-right="0.256cm"/>
    </style:style>
    <style:style style:name="T280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80_2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80_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80_4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80_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80_6" style:family="text">
      <style:text-properties fo:letter-spacing="-0.009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80_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80_8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80_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80_10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80_1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80_12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80_1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80_14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80_1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80_16" style:family="text">
      <style:text-properties fo:letter-spacing="-0.011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80_1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80_18" style:family="text">
      <style:text-properties fo:letter-spacing="-0.011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80_1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80_20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80_2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80_22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80_2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80_24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80_2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80_26" style:family="text">
      <style:text-properties fo:letter-spacing="-0.113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80_2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80_28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80_2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80_30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80_3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80_32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80_3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80_34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80_3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80_36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80_3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80_38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80_3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80_40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80_4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80_42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80_4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80_44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80_4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80_46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80_4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80_48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80_4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80_50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80_5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80_52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80_5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80_54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80_5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P281" style:family="paragraph" style:parent-style-name="Table_20_Paragraph">
      <style:text-properties style:font-name="Arial" fo:font-size="13pt" style:font-name-asian="Arial" style:font-size-asian="13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P282" style:family="paragraph" style:parent-style-name="Table_20_Paragraph">
      <style:paragraph-properties fo:margin-top="0.011cm"/>
      <style:text-properties style:font-name="Arial" fo:font-size="13.5pt" style:font-name-asian="Arial" style:font-size-asian="13.5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P283" style:family="paragraph" style:parent-style-name="Table_20_Paragraph">
      <style:paragraph-properties fo:line-height="108%" fo:margin-left="0.82cm" fo:margin-right="0.43cm"/>
    </style:style>
    <style:style style:name="T283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283_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83_3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83_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83_5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83_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83_7" style:family="text">
      <style:text-properties fo:letter-spacing="-0.113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83_8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83_9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83_10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83_11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83_1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83_13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83_1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283_1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83_16" style:family="text">
      <style:text-properties fo:font-style="italic" style:font-style-asian="italic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83_17" style:family="text">
      <style:text-properties fo:letter-spacing="-0.113cm" fo:font-style="italic" style:font-style-asian="italic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83_18" style:family="text">
      <style:text-properties fo:font-style="italic" style:font-style-asian="italic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83_19" style:family="text">
      <style:text-properties fo:letter-spacing="-0.004cm" fo:font-style="italic" style:font-style-asian="italic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83_20" style:family="text">
      <style:text-properties fo:font-style="italic" style:font-style-asian="italic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83_21" style:family="text">
      <style:text-properties fo:letter-spacing="-0.004cm" fo:font-style="italic" style:font-style-asian="italic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83_22" style:family="text">
      <style:text-properties fo:font-style="italic" style:font-style-asian="italic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83_23" style:family="text">
      <style:text-properties fo:letter-spacing="-0.002cm" fo:font-style="italic" style:font-style-asian="italic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83_24" style:family="text">
      <style:text-properties fo:font-style="italic" style:font-style-asian="italic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83_25" style:family="text">
      <style:text-properties fo:letter-spacing="-0.002cm" fo:font-style="italic" style:font-style-asian="italic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83_26" style:family="text">
      <style:text-properties fo:font-style="italic" style:font-style-asian="italic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83_27" style:family="text">
      <style:text-properties fo:letter-spacing="-0.007cm" fo:font-style="italic" style:font-style-asian="italic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83_28" style:family="text">
      <style:text-properties fo:font-style="italic" style:font-style-asian="italic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83_29" style:family="text">
      <style:text-properties fo:letter-spacing="-0.002cm" fo:font-style="italic" style:font-style-asian="italic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83_30" style:family="text">
      <style:text-properties fo:font-style="italic" style:font-style-asian="italic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83_31" style:family="text">
      <style:text-properties fo:letter-spacing="-0.002cm" fo:font-style="italic" style:font-style-asian="italic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83_32" style:family="text">
      <style:text-properties fo:font-style="italic" style:font-style-asian="italic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83_33" style:family="text">
      <style:text-properties fo:letter-spacing="-0.002cm" fo:font-style="italic" style:font-style-asian="italic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83_34" style:family="text">
      <style:text-properties fo:font-style="italic" style:font-style-asian="italic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P284" style:family="paragraph" style:parent-style-name="Table_20_Paragraph">
      <style:paragraph-properties fo:line-height="0.48cm" fo:margin-left="0.82cm"/>
    </style:style>
    <style:style style:name="T284_1" style:family="text">
      <style:text-properties fo:font-style="italic" style:font-style-asian="italic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84_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84_3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84_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84_5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84_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84_7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84_8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84_9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84_10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84_11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84_1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284_13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284_1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284_15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284_1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284_17" style:family="text">
      <style:text-properties fo:letter-spacing="-0.011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284_18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84_19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84_20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84_21" style:family="text">
      <style:text-properties fo:font-style="italic" style:font-style-asian="italic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S16" style:family="section" style:master-page-name="MasterPage15">
      <style:section-properties text:dont-balance-text-columns="false">
        <style:columns fo:column-count="0" fo:column-gap="1.27cm"/>
      </style:section-properties>
    </style:style>
    <style:style style:name="P285" style:family="paragraph" style:parent-style-name="Body_20_Text" style:master-page-name="MasterPage15">
      <style:text-properties fo:font-size="10pt" style:font-size-asian="10pt" fo:font-weight="bold" style:font-weight-asian="bold"/>
    </style:style>
    <style:style style:name="P286" style:family="paragraph" style:parent-style-name="Body_20_Text">
      <style:text-properties fo:font-size="10pt" style:font-size-asian="10pt" fo:font-weight="bold" style:font-weight-asian="bold"/>
    </style:style>
    <style:style style:name="P287" style:family="paragraph" style:parent-style-name="Body_20_Text">
      <style:text-properties fo:font-size="10pt" style:font-size-asian="10pt" fo:font-weight="bold" style:font-weight-asian="bold"/>
    </style:style>
    <style:style style:name="P288" style:family="paragraph" style:parent-style-name="Body_20_Text">
      <style:text-properties fo:font-size="10pt" style:font-size-asian="10pt" fo:font-weight="bold" style:font-weight-asian="bold"/>
    </style:style>
    <style:style style:name="P289" style:family="paragraph" style:parent-style-name="Body_20_Text">
      <style:text-properties fo:font-size="6pt" style:font-size-asian="6pt" fo:font-weight="bold" style:font-weight-asian="bold"/>
    </style:style>
    <style:style style:name="Table8" style:family="table">
      <style:table-properties table:align="left" style:width="16.514cm" fo:margin-left="1.896cm"/>
    </style:style>
    <style:style style:name="Column14" style:family="table-column">
      <style:table-column-properties style:column-width="16.514cm" style:use-optimal-column-width="false"/>
    </style:style>
    <style:style style:name="Row49" style:family="table-row">
      <style:table-row-properties style:min-row-height="21.622cm" style:use-optimal-row-height="false"/>
    </style:style>
    <style:style style:name="Cell91" style:family="table-cell">
      <style:table-cell-properties style:vertical-align="top" fo:border-top="#000000 0.026cm solid" fo:border-bottom="#000000 0.026cm dashed" fo:border-left="#000000 0.026cm solid" fo:border-right="#000000 0.026cm solid" fo:wrap-option="wrap"/>
    </style:style>
    <style:style style:name="P290" style:family="paragraph" style:parent-style-name="Table_20_Paragraph">
      <style:paragraph-properties fo:line-height="108%" fo:margin-left="0.82cm" fo:margin-right="0.256cm"/>
    </style:style>
    <style:style style:name="T290_1" style:family="text">
      <style:text-properties fo:font-style="italic" style:font-style-asian="italic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0_2" style:family="text">
      <style:text-properties fo:letter-spacing="0.002cm" fo:font-style="italic" style:font-style-asian="italic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0_3" style:family="text">
      <style:text-properties fo:font-style="italic" style:font-style-asian="italic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0_4" style:family="text">
      <style:text-properties fo:letter-spacing="0.002cm" fo:font-style="italic" style:font-style-asian="italic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0_5" style:family="text">
      <style:text-properties fo:font-style="italic" style:font-style-asian="italic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0_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0_7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0_8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0_9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0_10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0_11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0_1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0_13" style:family="text">
      <style:text-properties fo:letter-spacing="-0.01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0_1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0_15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0_1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0_17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0_18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0_19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0_20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0_21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0_2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0_23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0_2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0_25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0_2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0_27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0_28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0_29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0_30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0_31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0_3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0_33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0_3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0_35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0_3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0_37" style:family="text">
      <style:text-properties fo:letter-spacing="-0.113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0_38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0_39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0_40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0_41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0_4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0_43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0_4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0_45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0_4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0_47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0_48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0_49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0_50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0_51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0_5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0_53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0_5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0_55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0_5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P291" style:family="paragraph" style:parent-style-name="Table_20_Paragraph">
      <style:text-properties style:font-name="Arial" fo:font-size="13pt" style:font-name-asian="Arial" style:font-size-asian="13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P292" style:family="paragraph" style:parent-style-name="Table_20_Paragraph">
      <style:paragraph-properties fo:margin-top="0.007cm"/>
      <style:text-properties style:font-name="Arial" fo:font-size="13.5pt" style:font-name-asian="Arial" style:font-size-asian="13.5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P293" style:family="paragraph" style:parent-style-name="Table_20_Paragraph">
      <style:paragraph-properties fo:line-height="108%" fo:margin-left="0.82cm" fo:margin-right="0.266cm"/>
    </style:style>
    <style:style style:name="T293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293_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3_3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3_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3_5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3_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3_7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3_8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3_9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3_10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3_11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3_1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3_13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3_1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3_15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3_1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3_17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3_18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3_19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3_20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3_21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3_2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3_23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3_2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3_25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3_2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3_27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3_28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3_29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3_30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3_31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3_3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3_33" style:family="text">
      <style:text-properties fo:letter-spacing="-0.113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3_3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3_35" style:family="text">
      <style:text-properties fo:letter-spacing="-0.113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3_3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3_37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3_38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3_39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3_40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3_41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3_4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P294" style:family="paragraph" style:parent-style-name="Table_20_Paragraph">
      <style:text-properties style:font-name="Arial" fo:font-size="13pt" style:font-name-asian="Arial" style:font-size-asian="13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P295" style:family="paragraph" style:parent-style-name="Table_20_Paragraph">
      <style:paragraph-properties fo:margin-top="0.012cm"/>
      <style:text-properties style:font-name="Arial" fo:font-size="13.5pt" style:font-name-asian="Arial" style:font-size-asian="13.5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P296" style:family="paragraph" style:parent-style-name="Table_20_Paragraph">
      <style:paragraph-properties fo:line-height="108%" fo:margin-top="0.002cm" fo:margin-left="0.82cm"/>
    </style:style>
    <style:style style:name="T296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296_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6_3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6_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6_5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6_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6_7" style:family="text">
      <style:text-properties fo:letter-spacing="-0.011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6_8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6_9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6_10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6_11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6_1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6_13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6_1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6_15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6_1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6_17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6_18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6_19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6_20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6_21" style:family="text">
      <style:text-properties fo:letter-spacing="-0.009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6_2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6_23" style:family="text">
      <style:text-properties fo:letter-spacing="-0.009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6_2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6_25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6_2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6_27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6_28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6_29" style:family="text">
      <style:text-properties fo:letter-spacing="-0.113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6_30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6_31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6_3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6_33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6_3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6_35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6_3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P297" style:family="paragraph" style:parent-style-name="Table_20_Paragraph">
      <style:paragraph-properties fo:line-height="108%" fo:margin-left="2.09cm" fo:margin-right="0.148cm"/>
    </style:style>
    <style:style style:name="T297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297_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7_3" style:family="text">
      <style:text-properties fo:letter-spacing="-0.11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7_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7_5" style:family="text">
      <style:text-properties fo:letter-spacing="-0.113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7_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7_7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7_8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7_9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7_10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7_11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7_1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7_13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7_1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7_15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7_1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7_17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7_18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7_19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7_20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7_21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7_2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7_23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7_2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P298" style:family="paragraph" style:parent-style-name="Table_20_Paragraph">
      <style:paragraph-properties fo:line-height="108%" fo:margin-left="2.09cm"/>
    </style:style>
    <style:style style:name="T298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298_2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298_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298_4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298_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298_6" style:family="text">
      <style:text-properties fo:letter-spacing="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298_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8_8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8_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8_10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8_1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8_12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8_1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8_14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8_1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8_16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8_1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8_18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8_1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8_20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8_2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8_22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8_2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8_24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8_2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8_26" style:family="text">
      <style:text-properties fo:letter-spacing="-0.113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8_2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8_28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8_2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8_30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8_3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8_32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8_3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8_34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8_3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8_36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8_3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8_38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8_3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P299" style:family="paragraph" style:parent-style-name="Table_20_Paragraph">
      <style:paragraph-properties fo:line-height="108%" fo:margin-left="2.09cm"/>
    </style:style>
    <style:style style:name="T299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299_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9_3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9_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9_5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9_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9_7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9_8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9_9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9_10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9_11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9_1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9_13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9_1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9_15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9_1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9_17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9_18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9_19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9_20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9_21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9_2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9_23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9_2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9_25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9_2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9_27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9_28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9_29" style:family="text">
      <style:text-properties fo:letter-spacing="-0.111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9_30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9_31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9_3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9_33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9_3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9_35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9_3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9_37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9_38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9_39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9_40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9_41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299_4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P300" style:family="paragraph" style:parent-style-name="Table_20_Paragraph">
      <style:paragraph-properties fo:line-height="108%" fo:margin-left="2.09cm" fo:margin-right="0.266cm"/>
    </style:style>
    <style:style style:name="T300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300_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00_3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00_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00_5" style:family="text">
      <style:text-properties fo:letter-spacing="-0.11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00_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00_7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00_8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00_9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00_10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00_11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00_1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00_13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00_1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00_15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00_1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00_17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00_18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00_19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00_20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00_21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00_2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P301" style:family="paragraph" style:parent-style-name="Table_20_Paragraph">
      <style:paragraph-properties fo:line-height="108%" fo:margin-left="2.09cm" fo:margin-right="0.69cm"/>
    </style:style>
    <style:style style:name="T301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301_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01_3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01_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01_5" style:family="text">
      <style:text-properties fo:letter-spacing="-0.113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01_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01_7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01_8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01_9" style:family="text">
      <style:text-properties fo:letter-spacing="-0.009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01_10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01_11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01_1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01_13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01_1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01_15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01_1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01_17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01_18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01_19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01_20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01_21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01_2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01_23" style:family="text">
      <style:text-properties fo:letter-spacing="-0.009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01_2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P302" style:family="paragraph" style:parent-style-name="Table_20_Paragraph">
      <style:paragraph-properties fo:margin-left="2.09cm"/>
    </style:style>
    <style:style style:name="T302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02_2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02_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02_4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02_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02_6" style:family="text">
      <style:text-properties fo:letter-spacing="-0.009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02_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S17" style:family="section" style:master-page-name="MasterPage16">
      <style:section-properties text:dont-balance-text-columns="false">
        <style:columns fo:column-count="0" fo:column-gap="1.27cm"/>
      </style:section-properties>
    </style:style>
    <style:style style:name="P303" style:family="paragraph" style:parent-style-name="Body_20_Text" style:master-page-name="MasterPage16">
      <style:text-properties fo:font-size="10pt" style:font-size-asian="10pt" fo:font-weight="bold" style:font-weight-asian="bold"/>
    </style:style>
    <style:style style:name="FR12" style:family="graphic" style:parent-style-name="Body_20_Text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ge" style:vertical-pos="from-top" style:vertical-rel="page" style:flow-with-text="false" style:wrap="run-through" style:run-through="background" draw:auto-grow-height="false" draw:auto-grow-width="false"/>
    </style:style>
    <style:style style:name="FR13" style:family="graphic" style:parent-style-name="Body_20_Text">
      <style:graphic-properties draw:stroke="none" draw:fill-color="#e6e6e6" fo:background-color="#e6e6e6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4" style:family="graphic" style:parent-style-name="Body_20_Text">
      <style:graphic-properties draw:stroke="none" draw:fill="none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304" style:family="paragraph" style:parent-style-name="Body_20_Text">
      <style:text-properties fo:font-size="10pt" style:font-size-asian="10pt" fo:font-weight="bold" style:font-weight-asian="bold"/>
    </style:style>
    <style:style style:name="P305" style:family="paragraph" style:parent-style-name="Body_20_Text">
      <style:text-properties fo:font-size="10pt" style:font-size-asian="10pt" fo:font-weight="bold" style:font-weight-asian="bold"/>
    </style:style>
    <style:style style:name="P306" style:family="paragraph" style:parent-style-name="Body_20_Text">
      <style:text-properties fo:font-size="10pt" style:font-size-asian="10pt" fo:font-weight="bold" style:font-weight-asian="bold"/>
    </style:style>
    <style:style style:name="P307" style:family="paragraph" style:parent-style-name="Body_20_Text">
      <style:text-properties fo:font-size="6pt" style:font-size-asian="6pt" fo:font-weight="bold" style:font-weight-asian="bold"/>
    </style:style>
    <style:style style:name="Table9" style:family="table">
      <style:table-properties table:align="left" style:width="16.514cm" fo:margin-left="1.896cm"/>
    </style:style>
    <style:style style:name="Column15" style:family="table-column">
      <style:table-column-properties style:column-width="16.514cm" style:use-optimal-column-width="false"/>
    </style:style>
    <style:style style:name="Row50" style:family="table-row">
      <style:table-row-properties style:min-row-height="15.99cm" style:use-optimal-row-height="false"/>
    </style:style>
    <style:style style:name="Cell92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308" style:family="paragraph" style:parent-style-name="Table_20_Paragraph">
      <style:paragraph-properties fo:line-height="108%" fo:margin-left="2.09cm"/>
    </style:style>
    <style:style style:name="T308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308_2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308_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08_4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08_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08_6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08_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08_8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08_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08_10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08_1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08_12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08_1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08_14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08_1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08_16" style:family="text">
      <style:text-properties fo:letter-spacing="-0.009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08_1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08_18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08_1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08_20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08_2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08_22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08_2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08_24" style:family="text">
      <style:text-properties fo:letter-spacing="-0.113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08_2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08_26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08_2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08_28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08_2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08_30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08_3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08_32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08_3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P309" style:family="paragraph" style:parent-style-name="Table_20_Paragraph">
      <style:paragraph-properties fo:line-height="108%" fo:margin-top="0.279cm" fo:margin-left="0.185cm" fo:margin-right="0.194cm"/>
    </style:style>
    <style:style style:name="T309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09_2" style:family="text">
      <style:text-properties fo:letter-spacing="-0.113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09_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09_4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09_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09_6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09_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09_8" style:family="text">
      <style:text-properties fo:letter-spacing="-0.113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09_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09_10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09_1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09_12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09_1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09_14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09_1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P310" style:family="paragraph" style:parent-style-name="Table_20_Paragraph">
      <style:paragraph-properties fo:margin-top="0.279cm" fo:margin-left="0.185cm"/>
    </style:style>
    <style:style style:name="T310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Row51" style:family="table-row">
      <style:table-row-properties style:min-row-height="0.806cm" style:use-optimal-row-height="false"/>
    </style:style>
    <style:style style:name="Cell93" style:family="table-cell">
      <style:table-cell-properties fo:background-color="#f1f1f1" style:vertical-align="top" fo:border-top="#000000 0.026cm solid" fo:border-bottom="#000000 0.026cm dashed" fo:border-left="#000000 0.026cm solid" fo:border-right="#000000 0.026cm solid" fo:wrap-option="wrap"/>
    </style:style>
    <style:style style:name="P311" style:family="paragraph" style:parent-style-name="Table_20_Paragraph">
      <style:paragraph-properties fo:margin-top="0.067cm" fo:margin-left="0.185cm"/>
    </style:style>
    <style:style style:name="T311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311_2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311_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311_4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311_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311_6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311_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311_8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311_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311_10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311_1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311_12" style:family="text">
      <style:text-properties fo:letter-spacing="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311_1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311_14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311_1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311_16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311_1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311_18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311_1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311_20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311_2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Row52" style:family="table-row">
      <style:table-row-properties style:min-row-height="5.777cm" style:use-optimal-row-height="false"/>
    </style:style>
    <style:style style:name="Cell94" style:family="table-cell">
      <style:table-cell-properties style:vertical-align="top" fo:border-top="#000000 0.026cm dashed" fo:border-bottom="#000000 0.026cm solid" fo:border-left="#000000 0.026cm solid" fo:border-right="#000000 0.026cm solid" fo:wrap-option="wrap"/>
    </style:style>
    <style:style style:name="P312" style:family="paragraph" style:parent-style-name="Table_20_Paragraph">
      <style:paragraph-properties fo:line-height="108%" fo:margin-left="0.82cm"/>
    </style:style>
    <style:style style:name="T312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312_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2_3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2_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2_5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2_6" style:family="text">
      <style:text-properties fo:font-style="italic" style:font-style-asian="italic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2_7" style:family="text">
      <style:text-properties fo:letter-spacing="-0.004cm" fo:font-style="italic" style:font-style-asian="italic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2_8" style:family="text">
      <style:text-properties fo:font-style="italic" style:font-style-asian="italic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2_9" style:family="text">
      <style:text-properties fo:letter-spacing="-0.002cm" fo:font-style="italic" style:font-style-asian="italic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2_10" style:family="text">
      <style:text-properties fo:font-style="italic" style:font-style-asian="italic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2_11" style:family="text">
      <style:text-properties fo:letter-spacing="-0.005cm" fo:font-style="italic" style:font-style-asian="italic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2_12" style:family="text">
      <style:text-properties fo:font-style="italic" style:font-style-asian="italic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2_13" style:family="text">
      <style:text-properties fo:letter-spacing="-0.009cm" fo:font-style="italic" style:font-style-asian="italic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2_14" style:family="text">
      <style:text-properties fo:font-style="italic" style:font-style-asian="italic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2_15" style:family="text">
      <style:text-properties fo:letter-spacing="-0.004cm" fo:font-style="italic" style:font-style-asian="italic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2_16" style:family="text">
      <style:text-properties fo:font-style="italic" style:font-style-asian="italic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2_17" style:family="text">
      <style:text-properties fo:letter-spacing="-0.004cm" fo:font-style="italic" style:font-style-asian="italic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2_18" style:family="text">
      <style:text-properties fo:font-style="italic" style:font-style-asian="italic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2_19" style:family="text">
      <style:text-properties fo:letter-spacing="-0.004cm" fo:font-style="italic" style:font-style-asian="italic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2_20" style:family="text">
      <style:text-properties fo:font-style="italic" style:font-style-asian="italic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2_21" style:family="text">
      <style:text-properties fo:letter-spacing="-0.005cm" fo:font-style="italic" style:font-style-asian="italic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2_22" style:family="text">
      <style:text-properties fo:font-style="italic" style:font-style-asian="italic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2_23" style:family="text">
      <style:text-properties fo:letter-spacing="-0.007cm" fo:font-style="italic" style:font-style-asian="italic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2_24" style:family="text">
      <style:text-properties fo:font-style="italic" style:font-style-asian="italic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2_25" style:family="text">
      <style:text-properties fo:letter-spacing="-0.005cm" fo:font-style="italic" style:font-style-asian="italic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2_26" style:family="text">
      <style:text-properties fo:font-style="italic" style:font-style-asian="italic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2_27" style:family="text">
      <style:text-properties fo:letter-spacing="-0.004cm" fo:font-style="italic" style:font-style-asian="italic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2_28" style:family="text">
      <style:text-properties fo:font-style="italic" style:font-style-asian="italic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2_29" style:family="text">
      <style:text-properties fo:letter-spacing="-0.007cm" fo:font-style="italic" style:font-style-asian="italic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2_30" style:family="text">
      <style:text-properties fo:font-style="italic" style:font-style-asian="italic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2_31" style:family="text">
      <style:text-properties fo:letter-spacing="-0.111cm" fo:font-style="italic" style:font-style-asian="italic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2_32" style:family="text">
      <style:text-properties fo:font-style="italic" style:font-style-asian="italic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2_3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2_34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2_3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2_36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2_3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2_38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2_3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2_40" style:family="text">
      <style:text-properties fo:letter-spacing="-0.113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2_4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2_42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2_4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2_44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2_4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2_46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2_4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2_48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2_4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2_50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2_5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2_52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2_5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2_54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2_5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2_56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2_5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2_58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2_5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2_60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2_6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2_62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2_6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2_64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2_6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2_66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2_6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P313" style:family="paragraph" style:parent-style-name="Table_20_Paragraph">
      <style:paragraph-properties fo:line-height="0.483cm" fo:margin-left="0.82cm"/>
    </style:style>
    <style:style style:name="T313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3_2" style:family="text">
      <style:text-properties fo:letter-spacing="-0.011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3_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3_4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3_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3_6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3_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3_8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3_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3_10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3_1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3_12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3_1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3_14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3_1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3_16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3_1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3_18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3_1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S18" style:family="section" style:master-page-name="MasterPage17">
      <style:section-properties text:dont-balance-text-columns="false">
        <style:columns fo:column-count="0" fo:column-gap="1.27cm"/>
      </style:section-properties>
    </style:style>
    <style:style style:name="P314" style:family="paragraph" style:parent-style-name="Body_20_Text" style:master-page-name="MasterPage17">
      <style:text-properties fo:font-size="10pt" style:font-size-asian="10pt" fo:font-weight="bold" style:font-weight-asian="bold"/>
    </style:style>
    <style:style style:name="P315" style:family="paragraph" style:parent-style-name="Body_20_Text">
      <style:text-properties fo:font-size="10pt" style:font-size-asian="10pt" fo:font-weight="bold" style:font-weight-asian="bold"/>
    </style:style>
    <style:style style:name="P316" style:family="paragraph" style:parent-style-name="Body_20_Text">
      <style:text-properties fo:font-size="10pt" style:font-size-asian="10pt" fo:font-weight="bold" style:font-weight-asian="bold"/>
    </style:style>
    <style:style style:name="P317" style:family="paragraph" style:parent-style-name="Body_20_Text">
      <style:text-properties fo:font-size="10pt" style:font-size-asian="10pt" fo:font-weight="bold" style:font-weight-asian="bold"/>
    </style:style>
    <style:style style:name="P318" style:family="paragraph" style:parent-style-name="Body_20_Text">
      <style:text-properties fo:font-size="6pt" style:font-size-asian="6pt" fo:font-weight="bold" style:font-weight-asian="bold"/>
    </style:style>
    <style:style style:name="Table10" style:family="table">
      <style:table-properties table:align="left" style:width="16.514cm" fo:margin-left="1.896cm"/>
    </style:style>
    <style:style style:name="Column16" style:family="table-column">
      <style:table-column-properties style:column-width="16.514cm" style:use-optimal-column-width="false"/>
    </style:style>
    <style:style style:name="Row53" style:family="table-row">
      <style:table-row-properties style:min-row-height="22.751cm" style:use-optimal-row-height="false"/>
    </style:style>
    <style:style style:name="Cell95" style:family="table-cell">
      <style:table-cell-properties style:vertical-align="top" fo:border-top="#000000 0.026cm dashed" fo:border-bottom="#000000 0.026cm solid" fo:border-left="#000000 0.026cm solid" fo:border-right="#000000 0.026cm solid" fo:wrap-option="wrap"/>
    </style:style>
    <style:style style:name="P319" style:family="paragraph" style:parent-style-name="Table_20_Paragraph">
      <style:paragraph-properties fo:line-height="108%" fo:margin-left="0.82cm" fo:margin-right="0.256cm"/>
    </style:style>
    <style:style style:name="T319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9_2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9_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9_4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9_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9_6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9_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9_8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9_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9_10" style:family="text">
      <style:text-properties fo:letter-spacing="-0.009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9_1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9_12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9_1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9_14" style:family="text">
      <style:text-properties fo:letter-spacing="-0.011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9_1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9_16" style:family="text">
      <style:text-properties fo:letter-spacing="-0.011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9_1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9_18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9_1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9_20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9_2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9_22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9_2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9_24" style:family="text">
      <style:text-properties fo:letter-spacing="-0.009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9_2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9_26" style:family="text">
      <style:text-properties fo:letter-spacing="-0.113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9_2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9_28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9_2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9_30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9_3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9_32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9_3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9_34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9_3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9_36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19_3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P320" style:family="paragraph" style:parent-style-name="Table_20_Paragraph">
      <style:text-properties style:font-name="Arial" fo:font-size="13pt" style:font-name-asian="Arial" style:font-size-asian="13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P321" style:family="paragraph" style:parent-style-name="Table_20_Paragraph">
      <style:paragraph-properties fo:margin-top="0.007cm"/>
      <style:text-properties style:font-name="Arial" fo:font-size="13.5pt" style:font-name-asian="Arial" style:font-size-asian="13.5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P322" style:family="paragraph" style:parent-style-name="Table_20_Paragraph">
      <style:paragraph-properties fo:line-height="108%" fo:margin-left="0.82cm" fo:margin-right="0.206cm"/>
    </style:style>
    <style:style style:name="T322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322_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22_3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22_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22_5" style:family="text">
      <style:text-properties fo:letter-spacing="-0.113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22_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22_7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22_8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22_9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22_10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22_11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22_1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22_13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22_1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22_15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22_1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22_17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22_18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22_19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22_20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22_21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22_2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22_23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22_2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22_25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22_2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P323" style:family="paragraph" style:parent-style-name="Table_20_Paragraph">
      <style:text-properties style:font-name="Arial" fo:font-size="13pt" style:font-name-asian="Arial" style:font-size-asian="13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P324" style:family="paragraph" style:parent-style-name="Table_20_Paragraph">
      <style:paragraph-properties fo:margin-top="0.016cm"/>
      <style:text-properties style:font-name="Arial" fo:font-size="13.5pt" style:font-name-asian="Arial" style:font-size-asian="13.5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P325" style:family="paragraph" style:parent-style-name="Table_20_Paragraph">
      <style:paragraph-properties fo:margin-left="0.185cm"/>
    </style:style>
    <style:style style:name="T325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325_2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325_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325_4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325_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325_6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325_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P326" style:family="paragraph" style:parent-style-name="Table_20_Paragraph">
      <style:text-properties style:font-name="Arial" fo:font-size="13pt" style:font-name-asian="Arial" style:font-size-asian="13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P327" style:family="paragraph" style:parent-style-name="Table_20_Paragraph">
      <style:paragraph-properties fo:margin-top="0.011cm"/>
      <style:text-properties style:font-name="Arial" fo:font-size="14.5pt" style:font-name-asian="Arial" style:font-size-asian="14.5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P328" style:family="paragraph" style:parent-style-name="Table_20_Paragraph">
      <style:paragraph-properties fo:line-height="108%" fo:margin-left="0.82cm" fo:margin-right="0.171cm"/>
    </style:style>
    <style:style style:name="T328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28_2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28_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28_4" style:family="text">
      <style:text-properties fo:font-style="italic" style:font-style-asian="italic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28_5" style:family="text">
      <style:text-properties fo:letter-spacing="0.002cm" fo:font-style="italic" style:font-style-asian="italic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28_6" style:family="text">
      <style:text-properties fo:font-style="italic" style:font-style-asian="italic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28_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28_8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28_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28_10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28_1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28_12" style:family="text">
      <style:text-properties fo:letter-spacing="-0.113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28_1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28_14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28_1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28_16" style:family="text">
      <style:text-properties fo:letter-spacing="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28_1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28_18" style:family="text">
      <style:text-properties fo:letter-spacing="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28_1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28_20" style:family="text">
      <style:text-properties fo:letter-spacing="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28_2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28_22" style:family="text">
      <style:text-properties fo:letter-spacing="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28_2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28_24" style:family="text">
      <style:text-properties fo:letter-spacing="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28_2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28_26" style:family="text">
      <style:text-properties fo:letter-spacing="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28_2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28_28" style:family="text">
      <style:text-properties fo:letter-spacing="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28_2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28_30" style:family="text">
      <style:text-properties fo:letter-spacing="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28_3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28_32" style:family="text">
      <style:text-properties fo:letter-spacing="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28_3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28_34" style:family="text">
      <style:text-properties fo:letter-spacing="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28_3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28_36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28_3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28_38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28_3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28_40" style:family="text">
      <style:text-properties fo:letter-spacing="0.009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28_4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28_42" style:family="text">
      <style:text-properties fo:letter-spacing="0.011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28_4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28_44" style:family="text">
      <style:text-properties fo:letter-spacing="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28_4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28_46" style:family="text">
      <style:text-properties fo:letter-spacing="0.011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28_4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28_48" style:family="text">
      <style:text-properties fo:letter-spacing="0.011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28_4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28_50" style:family="text">
      <style:text-properties fo:letter-spacing="0.009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28_5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28_52" style:family="text">
      <style:text-properties fo:letter-spacing="0.011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28_5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28_54" style:family="text">
      <style:text-properties fo:letter-spacing="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28_5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28_56" style:family="text">
      <style:text-properties fo:letter-spacing="0.011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28_5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28_58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28_5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28_60" style:family="text">
      <style:text-properties fo:letter-spacing="-0.113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28_6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28_62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28_6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P329" style:family="paragraph" style:parent-style-name="Table_20_Paragraph">
      <style:text-properties style:font-name="Arial" fo:font-size="13pt" style:font-name-asian="Arial" style:font-size-asian="13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P330" style:family="paragraph" style:parent-style-name="Table_20_Paragraph">
      <style:paragraph-properties fo:margin-top="0.011cm"/>
      <style:text-properties style:font-name="Arial" fo:font-size="13pt" style:font-name-asian="Arial" style:font-size-asian="13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P331" style:family="paragraph" style:parent-style-name="Table_20_Paragraph">
      <style:paragraph-properties style:line-height-at-least="0.512cm" fo:margin-left="0.82cm" fo:margin-right="0.549cm"/>
    </style:style>
    <style:style style:name="T331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31_2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31_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31_4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31_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31_6" style:family="text">
      <style:text-properties fo:letter-spacing="-0.113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31_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31_8" style:family="text">
      <style:text-properties fo:letter-spacing="-0.113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31_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31_10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31_1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31_12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31_1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31_14" style:family="text">
      <style:text-properties style:text-position="50% 100%" style:font-name="Arial" fo:font-size="8pt" style:font-name-asian="Arial" style:font-size-asian="8pt" style:font-name-complex="Arial" style:font-size-complex="11pt" fo:language="en" fo:language-asian="en" fo:language-complex="ar" fo:country="US" fo:country-asian="US" fo:country-complex="SA"/>
    </style:style>
    <style:style style:name="T331_1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31_16" style:family="text">
      <style:text-properties fo:letter-spacing="-0.113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31_1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31_18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31_1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31_20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31_2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31_22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31_2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31_24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31_2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31_26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31_2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31_28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31_2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31_30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31_3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31_32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31_3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31_34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31_3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31_36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31_3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S19" style:family="section" style:master-page-name="MasterPage18">
      <style:section-properties text:dont-balance-text-columns="false">
        <style:columns fo:column-count="0" fo:column-gap="1.27cm"/>
      </style:section-properties>
    </style:style>
    <style:style style:name="P332" style:family="paragraph" style:parent-style-name="Body_20_Text" style:master-page-name="MasterPage18">
      <style:text-properties fo:font-size="10pt" style:font-size-asian="10pt" fo:font-weight="bold" style:font-weight-asian="bold"/>
    </style:style>
    <style:style style:name="P333" style:family="paragraph" style:parent-style-name="Body_20_Text">
      <style:text-properties fo:font-size="10pt" style:font-size-asian="10pt" fo:font-weight="bold" style:font-weight-asian="bold"/>
    </style:style>
    <style:style style:name="P334" style:family="paragraph" style:parent-style-name="Body_20_Text">
      <style:text-properties fo:font-size="10pt" style:font-size-asian="10pt" fo:font-weight="bold" style:font-weight-asian="bold"/>
    </style:style>
    <style:style style:name="P335" style:family="paragraph" style:parent-style-name="Body_20_Text">
      <style:text-properties fo:font-size="10pt" style:font-size-asian="10pt" fo:font-weight="bold" style:font-weight-asian="bold"/>
    </style:style>
    <style:style style:name="P336" style:family="paragraph" style:parent-style-name="Body_20_Text">
      <style:text-properties fo:font-size="6pt" style:font-size-asian="6pt" fo:font-weight="bold" style:font-weight-asian="bold"/>
    </style:style>
    <style:style style:name="Table11" style:family="table">
      <style:table-properties table:align="left" style:width="16.514cm" fo:margin-left="1.896cm"/>
    </style:style>
    <style:style style:name="Column17" style:family="table-column">
      <style:table-column-properties style:column-width="16.514cm" style:use-optimal-column-width="false"/>
    </style:style>
    <style:style style:name="Row54" style:family="table-row">
      <style:table-row-properties style:min-row-height="22.468cm" style:use-optimal-row-height="false"/>
    </style:style>
    <style:style style:name="Cell96" style:family="table-cell">
      <style:table-cell-properties style:vertical-align="top" fo:border-top="#000000 0.026cm dashed" fo:border-bottom="#000000 0.026cm solid" fo:border-left="#000000 0.026cm solid" fo:border-right="#000000 0.026cm solid" fo:wrap-option="wrap"/>
    </style:style>
    <style:style style:name="P337" style:family="paragraph" style:parent-style-name="Table_20_Paragraph">
      <style:paragraph-properties fo:line-height="108%" fo:margin-left="0.82cm" fo:margin-right="0.217cm"/>
    </style:style>
    <style:style style:name="T337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37_2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37_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37_4" style:family="text">
      <style:text-properties fo:letter-spacing="-0.11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37_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37_6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37_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37_8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37_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37_10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37_1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37_12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37_1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37_14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37_1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37_16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37_1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P338" style:family="paragraph" style:parent-style-name="Table_20_Paragraph">
      <style:text-properties style:font-name="Arial" fo:font-size="13pt" style:font-name-asian="Arial" style:font-size-asian="13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P339" style:family="paragraph" style:parent-style-name="Table_20_Paragraph">
      <style:paragraph-properties fo:margin-top="0.018cm"/>
      <style:text-properties style:font-name="Arial" fo:font-size="13pt" style:font-name-asian="Arial" style:font-size-asian="13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P340" style:family="paragraph" style:parent-style-name="Table_20_Paragraph">
      <style:paragraph-properties fo:line-height="108%" fo:margin-top="0.002cm" fo:margin-left="0.82cm" fo:margin-right="0.173cm"/>
    </style:style>
    <style:style style:name="T340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0_2" style:family="text">
      <style:text-properties style:text-position="50% 100%" style:font-name="Arial" fo:font-size="8pt" style:font-name-asian="Arial" style:font-size-asian="8pt" style:font-name-complex="Arial" style:font-size-complex="11pt" fo:language="en" fo:language-asian="en" fo:language-complex="ar" fo:country="US" fo:country-asian="US" fo:country-complex="SA"/>
    </style:style>
    <style:style style:name="T340_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0_4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0_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0_6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0_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0_8" style:family="text">
      <style:text-properties fo:letter-spacing="0.009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0_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0_10" style:family="text">
      <style:text-properties fo:letter-spacing="0.011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0_1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0_12" style:family="text">
      <style:text-properties fo:letter-spacing="0.009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0_1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0_14" style:family="text">
      <style:text-properties fo:letter-spacing="0.011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0_1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0_16" style:family="text">
      <style:text-properties fo:letter-spacing="0.009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0_1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0_18" style:family="text">
      <style:text-properties fo:letter-spacing="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0_1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0_20" style:family="text">
      <style:text-properties fo:letter-spacing="0.009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0_2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0_22" style:family="text">
      <style:text-properties fo:letter-spacing="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0_2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0_24" style:family="text">
      <style:text-properties fo:letter-spacing="0.011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0_2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0_26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0_2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0_28" style:family="text">
      <style:text-properties fo:letter-spacing="-0.113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0_2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0_30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0_3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0_32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0_3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0_34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0_3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0_36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0_3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0_38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0_3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0_40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0_4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0_42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0_4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0_44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0_4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0_46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0_4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0_48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0_4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0_50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0_5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0_52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0_5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0_54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0_5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0_56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0_5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0_58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0_5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0_60" style:family="text">
      <style:text-properties fo:letter-spacing="0.011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0_6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0_62" style:family="text">
      <style:text-properties fo:letter-spacing="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0_6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0_64" style:family="text">
      <style:text-properties fo:letter-spacing="0.011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0_6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0_66" style:family="text">
      <style:text-properties fo:letter-spacing="0.011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0_6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0_68" style:family="text">
      <style:text-properties fo:letter-spacing="0.009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0_6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0_70" style:family="text">
      <style:text-properties fo:letter-spacing="0.011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0_7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0_72" style:family="text">
      <style:text-properties fo:letter-spacing="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0_7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0_74" style:family="text">
      <style:text-properties fo:letter-spacing="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0_7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0_76" style:family="text">
      <style:text-properties fo:letter-spacing="0.011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0_7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0_78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0_7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0_80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0_8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0_82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0_8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P341" style:family="paragraph" style:parent-style-name="Table_20_Paragraph">
      <style:text-properties style:font-name="Arial" fo:font-size="13pt" style:font-name-asian="Arial" style:font-size-asian="13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P342" style:family="paragraph" style:parent-style-name="Table_20_Paragraph">
      <style:paragraph-properties fo:margin-top="0.014cm"/>
      <style:text-properties style:font-name="Arial" fo:font-size="13.5pt" style:font-name-asian="Arial" style:font-size-asian="13.5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P343" style:family="paragraph" style:parent-style-name="Table_20_Paragraph">
      <style:paragraph-properties fo:line-height="108%" fo:margin-left="0.82cm" fo:margin-right="0.358cm"/>
    </style:style>
    <style:style style:name="T343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3_2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3_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3_4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3_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3_6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3_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3_8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3_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3_10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3_1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3_12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3_1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3_14" style:family="text">
      <style:text-properties fo:letter-spacing="-0.11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3_1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3_16" style:family="text">
      <style:text-properties style:text-position="50% 100%" style:font-name="Arial" fo:font-size="8pt" style:font-name-asian="Arial" style:font-size-asian="8pt" style:font-name-complex="Arial" style:font-size-complex="11pt" fo:language="en" fo:language-asian="en" fo:language-complex="ar" fo:country="US" fo:country-asian="US" fo:country-complex="SA"/>
    </style:style>
    <style:style style:name="T343_17" style:family="text">
      <style:text-properties fo:letter-spacing="0.002cm" style:text-position="50% 100%" style:font-name="Arial" fo:font-size="8pt" style:font-name-asian="Arial" style:font-size-asian="8pt" style:font-name-complex="Arial" style:font-size-complex="11pt" fo:language="en" fo:language-asian="en" fo:language-complex="ar" fo:country="US" fo:country-asian="US" fo:country-complex="SA"/>
    </style:style>
    <style:style style:name="T343_18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3_19" style:family="text">
      <style:text-properties fo:letter-spacing="-0.113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3_20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3_21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3_2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3_23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3_2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3_25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3_2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3_27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3_28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3_29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3_30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3_31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3_3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3_33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3_3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P344" style:family="paragraph" style:parent-style-name="Table_20_Paragraph">
      <style:text-properties style:font-name="Arial" fo:font-size="13pt" style:font-name-asian="Arial" style:font-size-asian="13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P345" style:family="paragraph" style:parent-style-name="Table_20_Paragraph">
      <style:paragraph-properties fo:margin-top="0.002cm"/>
      <style:text-properties style:font-name="Arial" fo:font-size="13.5pt" style:font-name-asian="Arial" style:font-size-asian="13.5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P346" style:family="paragraph" style:parent-style-name="Table_20_Paragraph">
      <style:paragraph-properties fo:line-height="108%" fo:margin-left="0.82cm" fo:margin-right="0.148cm"/>
    </style:style>
    <style:style style:name="T346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6_2" style:family="text">
      <style:text-properties fo:letter-spacing="-0.113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6_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6_4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6_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6_6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6_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6_8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6_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6_10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6_1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6_12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6_1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6_14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6_1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6_16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6_1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6_18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6_1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6_20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346_21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346_2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346_23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346_2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346_25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346_2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P347" style:family="paragraph" style:parent-style-name="Table_20_Paragraph">
      <style:paragraph-properties fo:line-height="108%" fo:margin-left="0.82cm" fo:margin-right="0.176cm"/>
    </style:style>
    <style:style style:name="T347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347_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7_3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7_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7_5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7_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7_7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7_8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47_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347_10" style:family="text">
      <style:text-properties fo:letter-spacing="-0.113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347_1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347_12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347_1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S20" style:family="section" style:master-page-name="MasterPage19">
      <style:section-properties text:dont-balance-text-columns="false">
        <style:columns fo:column-count="0" fo:column-gap="1.27cm"/>
      </style:section-properties>
    </style:style>
    <style:style style:name="P348" style:family="paragraph" style:parent-style-name="Body_20_Text" style:master-page-name="MasterPage19">
      <style:text-properties fo:font-size="10pt" style:font-size-asian="10pt" fo:font-weight="bold" style:font-weight-asian="bold"/>
    </style:style>
    <style:style style:name="P349" style:family="paragraph" style:parent-style-name="Body_20_Text">
      <style:text-properties fo:font-size="10pt" style:font-size-asian="10pt" fo:font-weight="bold" style:font-weight-asian="bold"/>
    </style:style>
    <style:style style:name="P350" style:family="paragraph" style:parent-style-name="Body_20_Text">
      <style:text-properties fo:font-size="10pt" style:font-size-asian="10pt" fo:font-weight="bold" style:font-weight-asian="bold"/>
    </style:style>
    <style:style style:name="P351" style:family="paragraph" style:parent-style-name="Body_20_Text">
      <style:text-properties fo:font-size="10pt" style:font-size-asian="10pt" fo:font-weight="bold" style:font-weight-asian="bold"/>
    </style:style>
    <style:style style:name="P352" style:family="paragraph" style:parent-style-name="Body_20_Text">
      <style:text-properties fo:font-size="6pt" style:font-size-asian="6pt" fo:font-weight="bold" style:font-weight-asian="bold"/>
    </style:style>
    <style:style style:name="Table12" style:family="table">
      <style:table-properties table:align="left" style:width="16.514cm" fo:margin-left="1.896cm"/>
    </style:style>
    <style:style style:name="Column18" style:family="table-column">
      <style:table-column-properties style:column-width="16.514cm" style:use-optimal-column-width="false"/>
    </style:style>
    <style:style style:name="Row55" style:family="table-row">
      <style:table-row-properties style:min-row-height="20.288cm" style:use-optimal-row-height="false"/>
    </style:style>
    <style:style style:name="Cell97" style:family="table-cell">
      <style:table-cell-properties style:vertical-align="top" fo:border-top="#000000 0.026cm dashed" fo:border-bottom="#000000 0.026cm solid" fo:border-left="#000000 0.026cm solid" fo:border-right="#000000 0.026cm solid" fo:wrap-option="wrap"/>
    </style:style>
    <style:style style:name="P353" style:family="paragraph" style:parent-style-name="Table_20_Paragraph">
      <style:text-properties style:font-name="Arial" fo:font-size="13pt" style:font-name-asian="Arial" style:font-size-asian="13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P354" style:family="paragraph" style:parent-style-name="Table_20_Paragraph">
      <style:paragraph-properties fo:line-height="108%" fo:margin-top="0.277cm" fo:margin-left="0.82cm" fo:margin-right="0.43cm"/>
    </style:style>
    <style:style style:name="T354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354_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4_3" style:family="text">
      <style:text-properties fo:letter-spacing="-0.113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4_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4_5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4_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4_7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4_8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4_9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4_10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4_11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4_1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4_13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4_1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4_15" style:family="text">
      <style:text-properties fo:letter-spacing="-0.009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4_1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4_17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4_18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4_19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4_20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4_21" style:family="text">
      <style:text-properties fo:letter-spacing="-0.011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4_2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4_23" style:family="text">
      <style:text-properties fo:letter-spacing="-0.009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4_2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4_25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4_2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4_27" style:family="text">
      <style:text-properties fo:letter-spacing="-0.113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4_28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4_29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4_30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4_31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4_3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4_33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4_3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4_35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4_3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4_37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4_38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4_39" style:family="text">
      <style:text-properties fo:letter-spacing="-0.009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4_40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4_41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4_4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4_43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4_4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4_45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4_4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4_47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4_48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4_49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4_50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P355" style:family="paragraph" style:parent-style-name="Table_20_Paragraph">
      <style:paragraph-properties fo:line-height="108%" fo:margin-left="2.247cm"/>
    </style:style>
    <style:style style:name="T355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5_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355_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5_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355_5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355_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355_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5_8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5_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5_10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5_1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5_12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5_1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5_14" style:family="text">
      <style:text-properties fo:letter-spacing="-0.009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5_1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5_16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5_1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5_18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5_1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5_20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5_2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5_22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5_2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5_24" style:family="text">
      <style:text-properties fo:letter-spacing="-0.009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5_2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5_26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5_2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5_28" style:family="text">
      <style:text-properties fo:letter-spacing="-0.113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5_2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5_30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5_3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5_32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5_3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5_34" style:family="text">
      <style:text-properties fo:letter-spacing="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5_3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5_36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5_3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5_38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5_3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P356" style:family="paragraph" style:parent-style-name="Table_20_Paragraph">
      <style:paragraph-properties fo:text-align="justify" fo:line-height="108%" fo:margin-left="2.247cm" fo:margin-right="1.886cm"/>
    </style:style>
    <style:style style:name="T356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6_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356_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6_4" style:family="text">
      <style:text-properties fo:letter-spacing="-0.113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6_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6_6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6_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6_8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6_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6_10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6_1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6_12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6_1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6_14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6_1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6_16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6_1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6_18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6_1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6_20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6_2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6_22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6_2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6_24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6_2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6_26" style:family="text">
      <style:text-properties fo:letter-spacing="-0.113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6_2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P357" style:family="paragraph" style:parent-style-name="Table_20_Paragraph">
      <style:paragraph-properties fo:line-height="108%" fo:margin-left="2.247cm" fo:margin-right="0.256cm"/>
    </style:style>
    <style:style style:name="T357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357_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7_3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7_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7_5" style:family="text">
      <style:text-properties fo:letter-spacing="-0.113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7_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7_7" style:family="text">
      <style:text-properties fo:letter-spacing="-0.011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7_8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7_9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7_10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7_11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7_1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7_13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7_1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7_15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7_1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7_17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7_18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7_19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7_20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7_21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7_2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7_23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7_2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7_25" style:family="text">
      <style:text-properties fo:letter-spacing="-0.113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7_2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7_27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7_28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P358" style:family="paragraph" style:parent-style-name="Table_20_Paragraph">
      <style:paragraph-properties fo:line-height="108%" fo:margin-left="2.247cm" fo:margin-right="0.43cm"/>
    </style:style>
    <style:style style:name="T358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8_2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8_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358_4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358_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358_6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358_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358_8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358_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8_10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8_1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8_12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8_1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8_14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8_1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8_16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8_1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8_18" style:family="text">
      <style:text-properties fo:letter-spacing="-0.009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8_1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8_20" style:family="text">
      <style:text-properties fo:letter-spacing="-0.111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8_2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8_22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8_2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8_24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8_2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8_26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8_2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P359" style:family="paragraph" style:parent-style-name="Table_20_Paragraph">
      <style:paragraph-properties fo:line-height="108%" fo:margin-left="2.247cm" fo:margin-right="0.256cm"/>
    </style:style>
    <style:style style:name="T359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9_2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9_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359_4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359_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359_6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359_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9_8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9_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9_10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9_1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9_12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9_1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9_14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9_1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9_16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9_1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9_18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9_1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9_20" style:family="text">
      <style:text-properties fo:letter-spacing="-0.009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9_2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9_22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9_2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9_24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9_2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9_26" style:family="text">
      <style:text-properties fo:letter-spacing="-0.113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9_2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9_28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9_2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9_30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9_3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9_32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9_3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9_34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9_3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9_36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9_3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9_38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9_3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9_40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9_4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9_42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9_4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9_44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59_4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P360" style:family="paragraph" style:parent-style-name="Table_20_Paragraph">
      <style:paragraph-properties fo:line-height="108%" fo:margin-left="2.247cm" fo:margin-right="0.256cm"/>
    </style:style>
    <style:style style:name="T360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0_2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0_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360_4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360_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360_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0_7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0_8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0_9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0_10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0_11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0_1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0_13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0_1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0_15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0_1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0_17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0_18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0_19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0_20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0_21" style:family="text">
      <style:text-properties fo:letter-spacing="-0.111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0_2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0_23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0_2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0_25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0_2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P361" style:family="paragraph" style:parent-style-name="Table_20_Paragraph">
      <style:paragraph-properties fo:line-height="108%" fo:margin-left="2.247cm" fo:margin-right="0.173cm"/>
    </style:style>
    <style:style style:name="T361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361_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1_3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1_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1_5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1_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1_7" style:family="text">
      <style:text-properties fo:letter-spacing="-0.009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1_8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1_9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1_10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1_11" style:family="text">
      <style:text-properties fo:letter-spacing="-0.011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1_1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1_13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1_1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1_15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1_1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1_17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1_18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1_19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1_20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1_21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1_2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1_23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1_2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1_25" style:family="text">
      <style:text-properties fo:letter-spacing="-0.111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1_2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1_27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1_28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1_29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1_30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1_31" style:family="text">
      <style:text-properties fo:letter-spacing="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1_3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1_33" style:family="text">
      <style:text-properties fo:letter-spacing="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1_3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1_35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1_3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1_37" style:family="text">
      <style:text-properties fo:letter-spacing="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1_38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1_39" style:family="text">
      <style:text-properties fo:letter-spacing="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1_40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1_41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1_4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P362" style:family="paragraph" style:parent-style-name="Table_20_Paragraph">
      <style:paragraph-properties fo:line-height="108%" fo:margin-left="2.247cm" fo:margin-right="0.91cm"/>
    </style:style>
    <style:style style:name="T362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362_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2_3" style:family="text">
      <style:text-properties fo:letter-spacing="-0.113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2_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2_5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2_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2_7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2_8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P363" style:family="paragraph" style:parent-style-name="Table_20_Paragraph">
      <style:paragraph-properties fo:line-height="108%" fo:margin-left="2.247cm" fo:margin-right="0.33cm"/>
    </style:style>
    <style:style style:name="T363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3_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363_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3_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363_5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363_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363_7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363_8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363_9" style:family="text">
      <style:text-properties fo:letter-spacing="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363_10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3_11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3_1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3_13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3_1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3_15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3_1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3_17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3_18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3_19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3_20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3_21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3_2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3_23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3_2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3_25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3_2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3_27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3_28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3_29" style:family="text">
      <style:text-properties fo:letter-spacing="-0.113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3_30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3_31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3_3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Row56" style:family="table-row">
      <style:table-row-properties style:min-row-height="0.806cm" style:use-optimal-row-height="false"/>
    </style:style>
    <style:style style:name="Cell98" style:family="table-cell">
      <style:table-cell-properties fo:background-color="#f1f1f1" style:vertical-align="top" fo:border-top="#000000 0.026cm solid" fo:border-bottom="#000000 0.026cm dashed" fo:border-left="#000000 0.026cm solid" fo:border-right="#000000 0.026cm solid" fo:wrap-option="wrap"/>
    </style:style>
    <style:style style:name="P364" style:family="paragraph" style:parent-style-name="Table_20_Paragraph">
      <style:paragraph-properties fo:margin-top="0.067cm" fo:margin-left="0.185cm"/>
    </style:style>
    <style:style style:name="T364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364_2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364_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364_4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364_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364_6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364_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364_8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364_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364_10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364_1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364_12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364_1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364_14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364_1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364_16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364_1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364_18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364_1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Row57" style:family="table-row">
      <style:table-row-properties style:min-row-height="1.577cm" style:use-optimal-row-height="false"/>
    </style:style>
    <style:style style:name="Cell99" style:family="table-cell">
      <style:table-cell-properties style:vertical-align="top" fo:border-top="#000000 0.026cm dashed" fo:border-bottom="#000000 0.026cm dashed" fo:border-left="#000000 0.026cm solid" fo:border-right="#000000 0.026cm solid" fo:wrap-option="wrap"/>
    </style:style>
    <style:style style:name="P365" style:family="paragraph" style:parent-style-name="Table_20_Paragraph">
      <style:paragraph-properties fo:line-height="108%" fo:margin-left="1.459cm" fo:margin-right="0.519cm"/>
    </style:style>
    <style:style style:name="T365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5_2" style:family="text">
      <style:text-properties fo:letter-spacing="-0.113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5_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5_4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5_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5_6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5_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5_8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5_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5_10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5_1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5_12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5_1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5_14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5_1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5_16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5_1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5_18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5_1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5_20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5_2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5_22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5_2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P366" style:family="paragraph" style:parent-style-name="Table_20_Paragraph">
      <style:paragraph-properties fo:line-height="0.485cm" fo:margin-left="1.459cm"/>
    </style:style>
    <style:style style:name="T366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6_2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6_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6_4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6_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6_6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6_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6_8" style:family="text">
      <style:text-properties fo:letter-spacing="-0.009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6_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6_10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6_1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6_12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6_1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6_14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6_1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6_16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6_1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6_18" style:family="text">
      <style:text-properties fo:letter-spacing="-0.009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6_1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S21" style:family="section" style:master-page-name="MasterPage20">
      <style:section-properties text:dont-balance-text-columns="false">
        <style:columns fo:column-count="0" fo:column-gap="1.27cm"/>
      </style:section-properties>
    </style:style>
    <style:style style:name="P367" style:family="paragraph" style:parent-style-name="Body_20_Text" style:master-page-name="MasterPage20">
      <style:text-properties fo:font-size="10pt" style:font-size-asian="10pt" fo:font-weight="bold" style:font-weight-asian="bold"/>
    </style:style>
    <style:style style:name="FR15" style:family="graphic" style:parent-style-name="Body_20_Text">
      <style:graphic-properties draw:stroke="none" draw:fill="none" draw:opacity="0%" style:background-transparency="100%" fo:border-top="none" fo:border-bottom="none" fo:border-left="none" fo:border-right="none" style:horizontal-pos="from-left" style:horizontal-rel="page" style:vertical-pos="from-top" style:vertical-rel="page" style:flow-with-text="false" style:wrap="run-through" style:run-through="foreground" fo:wrap-option="wrap" draw:auto-grow-height="false" draw:auto-grow-width="false"/>
    </style:style>
    <style:style style:name="Table13" style:family="table">
      <style:table-properties table:align="left" style:width="16.133cm" fo:margin-left="0.012cm"/>
    </style:style>
    <style:style style:name="Column19" style:family="table-column">
      <style:table-column-properties style:column-width="4.665cm" style:use-optimal-column-width="false"/>
    </style:style>
    <style:style style:name="Column20" style:family="table-column">
      <style:table-column-properties style:column-width="2.293cm" style:use-optimal-column-width="false"/>
    </style:style>
    <style:style style:name="Column21" style:family="table-column">
      <style:table-column-properties style:column-width="2.293cm" style:use-optimal-column-width="false"/>
    </style:style>
    <style:style style:name="Column22" style:family="table-column">
      <style:table-column-properties style:column-width="2.293cm" style:use-optimal-column-width="false"/>
    </style:style>
    <style:style style:name="Column23" style:family="table-column">
      <style:table-column-properties style:column-width="2.295cm" style:use-optimal-column-width="false"/>
    </style:style>
    <style:style style:name="Column24" style:family="table-column">
      <style:table-column-properties style:column-width="2.293cm" style:use-optimal-column-width="false"/>
    </style:style>
    <style:style style:name="Row58" style:family="table-row">
      <style:table-row-properties style:min-row-height="0.527cm" style:use-optimal-row-height="false"/>
    </style:style>
    <style:style style:name="Cell100" style:family="table-cell">
      <style:table-cell-properties fo:background-color="#c5d9f0" style:vertical-align="top" fo:border-top="#000000 0.026cm solid" fo:border-bottom="#000000 0.018cm solid" fo:border-left="#000000 0.026cm solid" fo:border-right="#000000 0.018cm solid" fo:wrap-option="wrap"/>
    </style:style>
    <style:style style:name="P368" style:family="paragraph" style:parent-style-name="Table_20_Paragraph">
      <style:paragraph-properties fo:line-height="0.483cm" fo:margin-left="0.185cm"/>
    </style:style>
    <style:style style:name="T368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8_2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368_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Cell101" style:family="table-cell">
      <style:table-cell-properties fo:background-color="#c5d9f0" style:vertical-align="top" fo:border-top="#000000 0.026cm solid" fo:border-bottom="#000000 0.018cm solid" fo:border-left="#000000 0.018cm solid" fo:border-right="#000000 0.018cm solid" fo:wrap-option="wrap"/>
    </style:style>
    <style:style style:name="P369" style:family="paragraph" style:parent-style-name="Table_20_Paragraph">
      <style:paragraph-properties fo:line-height="0.483cm" fo:margin-left="0.19cm"/>
    </style:style>
    <style:style style:name="T369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Cell102" style:family="table-cell">
      <style:table-cell-properties fo:background-color="#c5d9f0" style:vertical-align="top" fo:border-top="#000000 0.026cm solid" fo:border-bottom="#000000 0.018cm solid" fo:border-left="#000000 0.018cm solid" fo:border-right="#000000 0.018cm solid" fo:wrap-option="wrap"/>
    </style:style>
    <style:style style:name="P370" style:family="paragraph" style:parent-style-name="Table_20_Paragraph">
      <style:paragraph-properties fo:line-height="0.483cm" fo:margin-left="0.19cm"/>
    </style:style>
    <style:style style:name="T370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Cell103" style:family="table-cell">
      <style:table-cell-properties fo:background-color="#c5d9f0" style:vertical-align="top" fo:border-top="#000000 0.026cm solid" fo:border-bottom="#000000 0.018cm solid" fo:border-left="#000000 0.018cm solid" fo:border-right="#000000 0.018cm solid" fo:wrap-option="wrap"/>
    </style:style>
    <style:style style:name="P371" style:family="paragraph" style:parent-style-name="Table_20_Paragraph">
      <style:paragraph-properties fo:line-height="0.483cm" fo:margin-left="0.194cm"/>
    </style:style>
    <style:style style:name="T371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Cell104" style:family="table-cell">
      <style:table-cell-properties fo:background-color="#c5d9f0" style:vertical-align="top" fo:border-top="#000000 0.026cm solid" fo:border-bottom="#000000 0.018cm solid" fo:border-left="#000000 0.018cm solid" fo:border-right="#000000 0.018cm solid" fo:wrap-option="wrap"/>
    </style:style>
    <style:style style:name="P372" style:family="paragraph" style:parent-style-name="Table_20_Paragraph">
      <style:paragraph-properties fo:line-height="0.483cm" fo:margin-left="0.194cm"/>
    </style:style>
    <style:style style:name="T372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Cell105" style:family="table-cell">
      <style:table-cell-properties fo:background-color="#c5d9f0" style:vertical-align="top" fo:border-top="#000000 0.026cm solid" fo:border-bottom="#000000 0.018cm solid" fo:border-left="#000000 0.018cm solid" fo:border-right="#000000 0.026cm solid" fo:wrap-option="wrap"/>
    </style:style>
    <style:style style:name="P373" style:family="paragraph" style:parent-style-name="Table_20_Paragraph">
      <style:paragraph-properties fo:line-height="0.483cm" fo:margin-left="0.196cm"/>
    </style:style>
    <style:style style:name="T373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Row59" style:family="table-row">
      <style:table-row-properties style:min-row-height="0.527cm" style:use-optimal-row-height="false"/>
    </style:style>
    <style:style style:name="Cell106" style:family="table-cell">
      <style:table-cell-properties style:vertical-align="top" fo:border-top="#000000 0.018cm solid" fo:border-bottom="#000000 0.018cm solid" fo:border-left="#000000 0.026cm solid" fo:border-right="#000000 0.018cm solid" fo:wrap-option="wrap"/>
    </style:style>
    <style:style style:name="P374" style:family="paragraph" style:parent-style-name="Table_20_Paragraph">
      <style:paragraph-properties fo:line-height="0.483cm" fo:margin-left="0.185cm"/>
    </style:style>
    <style:style style:name="T374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Cell107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375" style:family="paragraph" style:parent-style-name="Table_20_Paragraph">
      <style:text-properties style:font-name="Times New Roman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Cell108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376" style:family="paragraph" style:parent-style-name="Table_20_Paragraph">
      <style:paragraph-properties fo:line-height="0.483cm" fo:margin-left="0.19cm"/>
    </style:style>
    <style:style style:name="T376_1" style:family="text">
      <style:text-properties style:text-scale="99%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Cell109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377" style:family="paragraph" style:parent-style-name="Table_20_Paragraph">
      <style:paragraph-properties fo:line-height="0.483cm" fo:margin-left="0.194cm"/>
    </style:style>
    <style:style style:name="T377_1" style:family="text">
      <style:text-properties style:text-scale="99%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Cell110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378" style:family="paragraph" style:parent-style-name="Table_20_Paragraph">
      <style:text-properties style:font-name="Times New Roman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Cell111" style:family="table-cell">
      <style:table-cell-properties style:vertical-align="top" fo:border-top="#000000 0.018cm solid" fo:border-bottom="#000000 0.018cm solid" fo:border-left="#000000 0.018cm solid" fo:border-right="#000000 0.026cm solid" fo:wrap-option="wrap"/>
    </style:style>
    <style:style style:name="P379" style:family="paragraph" style:parent-style-name="Table_20_Paragraph">
      <style:text-properties style:font-name="Times New Roman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Row60" style:family="table-row">
      <style:table-row-properties style:min-row-height="0.527cm" style:use-optimal-row-height="false"/>
    </style:style>
    <style:style style:name="Cell112" style:family="table-cell">
      <style:table-cell-properties style:vertical-align="top" fo:border-top="#000000 0.018cm solid" fo:border-bottom="#000000 0.018cm solid" fo:border-left="#000000 0.026cm solid" fo:border-right="#000000 0.018cm solid" fo:wrap-option="wrap"/>
    </style:style>
    <style:style style:name="P380" style:family="paragraph" style:parent-style-name="Table_20_Paragraph">
      <style:paragraph-properties fo:line-height="0.483cm" fo:margin-left="0.185cm"/>
    </style:style>
    <style:style style:name="T380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380_2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380_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Cell113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381" style:family="paragraph" style:parent-style-name="Table_20_Paragraph">
      <style:paragraph-properties fo:line-height="0.483cm" fo:margin-left="0.19cm"/>
    </style:style>
    <style:style style:name="T381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Cell114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382" style:family="paragraph" style:parent-style-name="Table_20_Paragraph">
      <style:text-properties style:font-name="Times New Roman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Cell115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383" style:family="paragraph" style:parent-style-name="Table_20_Paragraph">
      <style:text-properties style:font-name="Times New Roman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Cell116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384" style:family="paragraph" style:parent-style-name="Table_20_Paragraph">
      <style:text-properties style:font-name="Times New Roman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Cell117" style:family="table-cell">
      <style:table-cell-properties style:vertical-align="top" fo:border-top="#000000 0.018cm solid" fo:border-bottom="#000000 0.018cm solid" fo:border-left="#000000 0.018cm solid" fo:border-right="#000000 0.026cm solid" fo:wrap-option="wrap"/>
    </style:style>
    <style:style style:name="P385" style:family="paragraph" style:parent-style-name="Table_20_Paragraph">
      <style:text-properties style:font-name="Times New Roman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Row61" style:family="table-row">
      <style:table-row-properties style:min-row-height="0.527cm" style:use-optimal-row-height="false"/>
    </style:style>
    <style:style style:name="Cell118" style:family="table-cell">
      <style:table-cell-properties style:vertical-align="top" fo:border-top="#000000 0.018cm solid" fo:border-bottom="#000000 0.018cm solid" fo:border-left="#000000 0.026cm solid" fo:border-right="#000000 0.018cm solid" fo:wrap-option="wrap"/>
    </style:style>
    <style:style style:name="P386" style:family="paragraph" style:parent-style-name="Table_20_Paragraph">
      <style:paragraph-properties fo:line-height="0.483cm" fo:margin-left="0.185cm"/>
    </style:style>
    <style:style style:name="T386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Cell119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387" style:family="paragraph" style:parent-style-name="Table_20_Paragraph">
      <style:text-properties style:font-name="Times New Roman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Cell120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388" style:family="paragraph" style:parent-style-name="Table_20_Paragraph">
      <style:paragraph-properties fo:line-height="0.483cm" fo:margin-left="0.19cm"/>
    </style:style>
    <style:style style:name="T388_1" style:family="text">
      <style:text-properties style:text-scale="99%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Cell121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389" style:family="paragraph" style:parent-style-name="Table_20_Paragraph">
      <style:paragraph-properties fo:line-height="0.483cm" fo:margin-left="0.194cm"/>
    </style:style>
    <style:style style:name="T389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Cell122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390" style:family="paragraph" style:parent-style-name="Table_20_Paragraph">
      <style:paragraph-properties fo:line-height="0.483cm" fo:margin-left="0.194cm"/>
    </style:style>
    <style:style style:name="T390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Cell123" style:family="table-cell">
      <style:table-cell-properties style:vertical-align="top" fo:border-top="#000000 0.018cm solid" fo:border-bottom="#000000 0.018cm solid" fo:border-left="#000000 0.018cm solid" fo:border-right="#000000 0.026cm solid" fo:wrap-option="wrap"/>
    </style:style>
    <style:style style:name="P391" style:family="paragraph" style:parent-style-name="Table_20_Paragraph">
      <style:paragraph-properties fo:line-height="0.483cm" fo:margin-left="0.196cm"/>
    </style:style>
    <style:style style:name="T391_1" style:family="text">
      <style:text-properties style:text-scale="99%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Row62" style:family="table-row">
      <style:table-row-properties style:min-row-height="0.527cm" style:use-optimal-row-height="false"/>
    </style:style>
    <style:style style:name="Cell124" style:family="table-cell">
      <style:table-cell-properties style:vertical-align="top" fo:border-top="#000000 0.018cm solid" fo:border-bottom="#000000 0.018cm solid" fo:border-left="#000000 0.026cm solid" fo:border-right="#000000 0.018cm solid" fo:wrap-option="wrap"/>
    </style:style>
    <style:style style:name="P392" style:family="paragraph" style:parent-style-name="Table_20_Paragraph">
      <style:paragraph-properties fo:line-height="0.483cm" fo:margin-left="0.185cm"/>
    </style:style>
    <style:style style:name="T392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Cell125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393" style:family="paragraph" style:parent-style-name="Table_20_Paragraph">
      <style:text-properties style:font-name="Times New Roman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Cell126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394" style:family="paragraph" style:parent-style-name="Table_20_Paragraph">
      <style:paragraph-properties fo:line-height="0.483cm" fo:margin-left="0.19cm"/>
    </style:style>
    <style:style style:name="T394_1" style:family="text">
      <style:text-properties style:text-scale="99%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Cell127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395" style:family="paragraph" style:parent-style-name="Table_20_Paragraph">
      <style:paragraph-properties fo:line-height="0.483cm" fo:margin-left="0.194cm"/>
    </style:style>
    <style:style style:name="T395_1" style:family="text">
      <style:text-properties style:text-scale="99%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Cell128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396" style:family="paragraph" style:parent-style-name="Table_20_Paragraph">
      <style:paragraph-properties fo:line-height="0.483cm" fo:margin-left="0.194cm"/>
    </style:style>
    <style:style style:name="T396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Cell129" style:family="table-cell">
      <style:table-cell-properties style:vertical-align="top" fo:border-top="#000000 0.018cm solid" fo:border-bottom="#000000 0.018cm solid" fo:border-left="#000000 0.018cm solid" fo:border-right="#000000 0.026cm solid" fo:wrap-option="wrap"/>
    </style:style>
    <style:style style:name="P397" style:family="paragraph" style:parent-style-name="Table_20_Paragraph">
      <style:paragraph-properties fo:line-height="0.483cm" fo:margin-left="0.196cm"/>
    </style:style>
    <style:style style:name="T397_1" style:family="text">
      <style:text-properties style:text-scale="99%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Row63" style:family="table-row">
      <style:table-row-properties style:min-row-height="0.531cm" style:use-optimal-row-height="false"/>
    </style:style>
    <style:style style:name="Cell130" style:family="table-cell">
      <style:table-cell-properties style:vertical-align="top" fo:border-top="#000000 0.018cm solid" fo:border-bottom="#000000 0.018cm solid" fo:border-left="#000000 0.026cm solid" fo:border-right="#000000 0.018cm solid" fo:wrap-option="wrap"/>
    </style:style>
    <style:style style:name="P398" style:family="paragraph" style:parent-style-name="Table_20_Paragraph">
      <style:paragraph-properties fo:margin-left="0.185cm"/>
    </style:style>
    <style:style style:name="T398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398_2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398_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Cell131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399" style:family="paragraph" style:parent-style-name="Table_20_Paragraph">
      <style:text-properties style:font-name="Times New Roman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Cell132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400" style:family="paragraph" style:parent-style-name="Table_20_Paragraph">
      <style:paragraph-properties fo:margin-left="0.19cm"/>
    </style:style>
    <style:style style:name="T400_1" style:family="text">
      <style:text-properties style:text-scale="99%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Cell133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401" style:family="paragraph" style:parent-style-name="Table_20_Paragraph">
      <style:paragraph-properties fo:margin-left="0.194cm"/>
    </style:style>
    <style:style style:name="T401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Cell134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402" style:family="paragraph" style:parent-style-name="Table_20_Paragraph">
      <style:paragraph-properties fo:margin-left="0.194cm"/>
    </style:style>
    <style:style style:name="T402_1" style:family="text">
      <style:text-properties style:text-scale="99%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Cell135" style:family="table-cell">
      <style:table-cell-properties style:vertical-align="top" fo:border-top="#000000 0.018cm solid" fo:border-bottom="#000000 0.018cm solid" fo:border-left="#000000 0.018cm solid" fo:border-right="#000000 0.026cm solid" fo:wrap-option="wrap"/>
    </style:style>
    <style:style style:name="P403" style:family="paragraph" style:parent-style-name="Table_20_Paragraph">
      <style:paragraph-properties fo:margin-left="0.196cm"/>
    </style:style>
    <style:style style:name="T403_1" style:family="text">
      <style:text-properties style:text-scale="99%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Row64" style:family="table-row">
      <style:table-row-properties style:min-row-height="0.527cm" style:use-optimal-row-height="false"/>
    </style:style>
    <style:style style:name="Cell136" style:family="table-cell">
      <style:table-cell-properties style:vertical-align="top" fo:border-top="#000000 0.018cm solid" fo:border-bottom="#000000 0.026cm solid" fo:border-left="#000000 0.026cm solid" fo:border-right="#000000 0.018cm solid" fo:wrap-option="wrap"/>
    </style:style>
    <style:style style:name="P404" style:family="paragraph" style:parent-style-name="Table_20_Paragraph">
      <style:paragraph-properties fo:line-height="0.483cm" fo:margin-left="0.185cm"/>
    </style:style>
    <style:style style:name="T404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Cell137" style:family="table-cell">
      <style:table-cell-properties style:vertical-align="top" fo:border-top="#000000 0.018cm solid" fo:border-bottom="#000000 0.026cm solid" fo:border-left="#000000 0.018cm solid" fo:border-right="#000000 0.018cm solid" fo:wrap-option="wrap"/>
    </style:style>
    <style:style style:name="P405" style:family="paragraph" style:parent-style-name="Table_20_Paragraph">
      <style:paragraph-properties fo:line-height="0.483cm" fo:margin-left="0.19cm"/>
    </style:style>
    <style:style style:name="T405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Cell138" style:family="table-cell">
      <style:table-cell-properties style:vertical-align="top" fo:border-top="#000000 0.018cm solid" fo:border-bottom="#000000 0.026cm solid" fo:border-left="#000000 0.018cm solid" fo:border-right="#000000 0.018cm solid" fo:wrap-option="wrap"/>
    </style:style>
    <style:style style:name="P406" style:family="paragraph" style:parent-style-name="Table_20_Paragraph">
      <style:paragraph-properties fo:line-height="0.483cm" fo:margin-left="0.19cm"/>
    </style:style>
    <style:style style:name="T406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Cell139" style:family="table-cell">
      <style:table-cell-properties style:vertical-align="top" fo:border-top="#000000 0.018cm solid" fo:border-bottom="#000000 0.026cm solid" fo:border-left="#000000 0.018cm solid" fo:border-right="#000000 0.018cm solid" fo:wrap-option="wrap"/>
    </style:style>
    <style:style style:name="P407" style:family="paragraph" style:parent-style-name="Table_20_Paragraph">
      <style:paragraph-properties fo:line-height="0.483cm" fo:margin-left="0.194cm"/>
    </style:style>
    <style:style style:name="T407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Cell140" style:family="table-cell">
      <style:table-cell-properties style:vertical-align="top" fo:border-top="#000000 0.018cm solid" fo:border-bottom="#000000 0.026cm solid" fo:border-left="#000000 0.018cm solid" fo:border-right="#000000 0.018cm solid" fo:wrap-option="wrap"/>
    </style:style>
    <style:style style:name="P408" style:family="paragraph" style:parent-style-name="Table_20_Paragraph">
      <style:paragraph-properties fo:line-height="0.483cm" fo:margin-left="0.194cm"/>
    </style:style>
    <style:style style:name="T408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Cell141" style:family="table-cell">
      <style:table-cell-properties style:vertical-align="top" fo:border-top="#000000 0.018cm solid" fo:border-bottom="#000000 0.026cm solid" fo:border-left="#000000 0.018cm solid" fo:border-right="#000000 0.026cm solid" fo:wrap-option="wrap"/>
    </style:style>
    <style:style style:name="P409" style:family="paragraph" style:parent-style-name="Table_20_Paragraph">
      <style:paragraph-properties fo:line-height="0.483cm" fo:margin-left="0.196cm"/>
    </style:style>
    <style:style style:name="T409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P410" style:family="paragraph" style:parent-style-name="Body_20_Text"/>
    <style:style style:name="P411" style:family="paragraph" style:parent-style-name="Body_20_Text">
      <style:text-properties fo:font-size="10pt" style:font-size-asian="10pt" fo:font-weight="bold" style:font-weight-asian="bold"/>
    </style:style>
    <style:style style:name="P412" style:family="paragraph" style:parent-style-name="Body_20_Text">
      <style:text-properties fo:font-size="10pt" style:font-size-asian="10pt" fo:font-weight="bold" style:font-weight-asian="bold"/>
    </style:style>
    <style:style style:name="P413" style:family="paragraph" style:parent-style-name="Body_20_Text">
      <style:text-properties fo:font-size="10pt" style:font-size-asian="10pt" fo:font-weight="bold" style:font-weight-asian="bold"/>
    </style:style>
    <style:style style:name="P414" style:family="paragraph" style:parent-style-name="Body_20_Text">
      <style:text-properties fo:font-size="6pt" style:font-size-asian="6pt" fo:font-weight="bold" style:font-weight-asian="bold"/>
    </style:style>
    <style:style style:name="Table14" style:family="table">
      <style:table-properties table:align="left" style:width="16.514cm" fo:margin-left="1.896cm"/>
    </style:style>
    <style:style style:name="Column25" style:family="table-column">
      <style:table-column-properties style:column-width="16.514cm" style:use-optimal-column-width="false"/>
    </style:style>
    <style:style style:name="Row65" style:family="table-row">
      <style:table-row-properties style:min-row-height="21.156cm" style:use-optimal-row-height="false"/>
    </style:style>
    <style:style style:name="Cell142" style:family="table-cell">
      <style:table-cell-properties style:vertical-align="top" fo:border-top="#000000 0.026cm dashed" fo:border-bottom="#000000 0.026cm dashed" fo:border-left="#000000 0.026cm solid" fo:border-right="#000000 0.026cm solid" fo:wrap-option="wrap"/>
    </style:style>
    <style:style style:name="P415" style:family="paragraph" style:parent-style-name="Table_20_Paragraph">
      <style:paragraph-properties fo:line-height="108%" fo:margin-left="1.459cm" fo:margin-right="0.226cm"/>
    </style:style>
    <style:style style:name="T415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15_2" style:family="text">
      <style:text-properties fo:letter-spacing="-0.113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15_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15_4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15_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15_6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15_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15_8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15_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P416" style:family="paragraph" style:parent-style-name="Table_20_Paragraph">
      <style:text-properties style:font-name="Arial" fo:font-size="13pt" style:font-name-asian="Arial" style:font-size-asian="13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P417" style:family="paragraph" style:parent-style-name="Table_20_Paragraph">
      <style:paragraph-properties fo:margin-top="0.009cm"/>
      <style:text-properties style:font-name="Arial" fo:font-size="13.5pt" style:font-name-asian="Arial" style:font-size-asian="13.5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P418" style:family="paragraph" style:parent-style-name="Table_20_Paragraph">
      <style:paragraph-properties fo:line-height="108%" fo:margin-left="1.459cm" fo:margin-right="0.497cm"/>
    </style:style>
    <style:style style:name="T418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18_2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18_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18_4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18_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18_6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18_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18_8" style:family="text">
      <style:text-properties fo:letter-spacing="-0.113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18_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18_10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18_1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18_12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18_1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18_14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18_1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18_16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18_1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18_18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18_1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18_20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18_2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18_22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18_2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18_24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18_2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18_26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18_2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18_28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18_2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18_30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18_3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P419" style:family="paragraph" style:parent-style-name="Table_20_Paragraph">
      <style:text-properties style:font-name="Arial" fo:font-size="13pt" style:font-name-asian="Arial" style:font-size-asian="13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P420" style:family="paragraph" style:parent-style-name="Table_20_Paragraph">
      <style:paragraph-properties fo:margin-top="0.014cm"/>
      <style:text-properties style:font-name="Arial" fo:font-size="13.5pt" style:font-name-asian="Arial" style:font-size-asian="13.5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P421" style:family="paragraph" style:parent-style-name="Table_20_Paragraph">
      <style:paragraph-properties fo:margin-left="1.459cm"/>
    </style:style>
    <style:style style:name="T421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21_2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21_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21_4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21_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21_6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21_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21_8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21_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21_10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21_1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21_12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21_1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21_14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21_1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21_16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21_1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21_18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21_1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21_20" style:family="text">
      <style:text-properties fo:letter-spacing="-0.011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21_2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P422" style:family="paragraph" style:parent-style-name="Table_20_Paragraph">
      <style:paragraph-properties fo:line-height="108%" fo:margin-top="0.039cm" fo:margin-left="1.459cm" fo:margin-right="0.473cm"/>
    </style:style>
    <style:style style:name="T422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22_2" style:family="text">
      <style:text-properties fo:letter-spacing="-0.113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22_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22_4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22_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22_6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22_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22_8" style:family="text">
      <style:text-properties fo:letter-spacing="-0.113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22_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22_10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22_1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22_12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22_1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22_14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22_1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22_16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22_1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22_18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22_1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22_20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22_2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22_22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22_2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22_24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22_2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22_26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22_2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22_28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22_2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22_30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22_3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P423" style:family="paragraph" style:parent-style-name="Table_20_Paragraph">
      <style:text-properties style:font-name="Arial" fo:font-size="13pt" style:font-name-asian="Arial" style:font-size-asian="13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P424" style:family="paragraph" style:parent-style-name="Table_20_Paragraph">
      <style:text-properties style:font-name="Arial" fo:font-size="13pt" style:font-name-asian="Arial" style:font-size-asian="13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P425" style:family="paragraph" style:parent-style-name="Table_20_Paragraph">
      <style:text-properties style:font-name="Arial" fo:font-size="13pt" style:font-name-asian="Arial" style:font-size-asian="13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P426" style:family="paragraph" style:parent-style-name="Table_20_Paragraph">
      <style:text-properties style:font-name="Arial" fo:font-size="13pt" style:font-name-asian="Arial" style:font-size-asian="13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P427" style:family="paragraph" style:parent-style-name="Table_20_Paragraph">
      <style:text-properties style:font-name="Arial" fo:font-size="13pt" style:font-name-asian="Arial" style:font-size-asian="13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P428" style:family="paragraph" style:parent-style-name="Table_20_Paragraph">
      <style:text-properties style:font-name="Arial" fo:font-size="13pt" style:font-name-asian="Arial" style:font-size-asian="13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P429" style:family="paragraph" style:parent-style-name="Table_20_Paragraph">
      <style:text-properties style:font-name="Arial" fo:font-size="13pt" style:font-name-asian="Arial" style:font-size-asian="13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P430" style:family="paragraph" style:parent-style-name="Table_20_Paragraph">
      <style:text-properties style:font-name="Arial" fo:font-size="13pt" style:font-name-asian="Arial" style:font-size-asian="13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P431" style:family="paragraph" style:parent-style-name="Table_20_Paragraph">
      <style:text-properties style:font-name="Arial" fo:font-size="13pt" style:font-name-asian="Arial" style:font-size-asian="13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P432" style:family="paragraph" style:parent-style-name="Table_20_Paragraph">
      <style:text-properties style:font-name="Arial" fo:font-size="13pt" style:font-name-asian="Arial" style:font-size-asian="13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P433" style:family="paragraph" style:parent-style-name="Table_20_Paragraph">
      <style:text-properties style:font-name="Arial" fo:font-size="13pt" style:font-name-asian="Arial" style:font-size-asian="13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P434" style:family="paragraph" style:parent-style-name="Table_20_Paragraph">
      <style:text-properties style:font-name="Arial" fo:font-size="13pt" style:font-name-asian="Arial" style:font-size-asian="13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P435" style:family="paragraph" style:parent-style-name="Table_20_Paragraph">
      <style:text-properties style:font-name="Arial" fo:font-size="13pt" style:font-name-asian="Arial" style:font-size-asian="13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P436" style:family="paragraph" style:parent-style-name="Table_20_Paragraph">
      <style:paragraph-properties fo:margin-top="0.014cm"/>
      <style:text-properties style:font-name="Arial" fo:font-size="12.5pt" style:font-name-asian="Arial" style:font-size-asian="12.5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P437" style:family="paragraph" style:parent-style-name="Table_20_Paragraph">
      <style:paragraph-properties fo:text-align="justify" fo:line-height="108%" fo:margin-left="1.459cm" fo:margin-right="1.339cm"/>
    </style:style>
    <style:style style:name="T437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37_2" style:family="text">
      <style:text-properties fo:letter-spacing="-0.113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37_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37_4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37_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37_6" style:family="text">
      <style:text-properties fo:letter-spacing="-0.009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37_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37_8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37_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37_10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37_1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37_12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37_1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37_14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37_1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37_16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37_1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37_18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37_1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37_20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37_2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37_22" style:family="text">
      <style:text-properties fo:letter-spacing="-0.113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37_2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37_24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37_2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37_26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37_2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37_28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37_2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37_30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37_3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37_32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37_3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P438" style:family="paragraph" style:parent-style-name="Table_20_Paragraph">
      <style:paragraph-properties fo:text-align="justify" fo:line-height="0.485cm" fo:margin-left="1.459cm"/>
    </style:style>
    <style:style style:name="T438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38_2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38_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38_4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38_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38_6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38_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38_8" style:family="text">
      <style:text-properties fo:letter-spacing="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38_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38_10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38_1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38_12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38_1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S22" style:family="section" style:master-page-name="MasterPage21">
      <style:section-properties text:dont-balance-text-columns="false">
        <style:columns fo:column-count="0" fo:column-gap="1.27cm"/>
      </style:section-properties>
    </style:style>
    <style:style style:name="P439" style:family="paragraph" style:parent-style-name="Body_20_Text" style:master-page-name="MasterPage21">
      <style:text-properties fo:font-size="10pt" style:font-size-asian="10pt" fo:font-weight="bold" style:font-weight-asian="bold"/>
    </style:style>
    <style:style style:name="P440" style:family="paragraph" style:parent-style-name="Body_20_Text">
      <style:text-properties fo:font-size="10pt" style:font-size-asian="10pt" fo:font-weight="bold" style:font-weight-asian="bold"/>
    </style:style>
    <style:style style:name="P441" style:family="paragraph" style:parent-style-name="Body_20_Text">
      <style:text-properties fo:font-size="10pt" style:font-size-asian="10pt" fo:font-weight="bold" style:font-weight-asian="bold"/>
    </style:style>
    <style:style style:name="P442" style:family="paragraph" style:parent-style-name="Body_20_Text">
      <style:text-properties fo:font-size="10pt" style:font-size-asian="10pt" fo:font-weight="bold" style:font-weight-asian="bold"/>
    </style:style>
    <style:style style:name="P443" style:family="paragraph" style:parent-style-name="Body_20_Text">
      <style:text-properties fo:font-size="6pt" style:font-size-asian="6pt" fo:font-weight="bold" style:font-weight-asian="bold"/>
    </style:style>
    <style:style style:name="Table15" style:family="table">
      <style:table-properties table:align="left" style:width="16.514cm" fo:margin-left="1.896cm"/>
    </style:style>
    <style:style style:name="Column26" style:family="table-column">
      <style:table-column-properties style:column-width="16.514cm" style:use-optimal-column-width="false"/>
    </style:style>
    <style:style style:name="Row66" style:family="table-row">
      <style:table-row-properties style:min-row-height="2.665cm" style:use-optimal-row-height="false"/>
    </style:style>
    <style:style style:name="Cell143" style:family="table-cell">
      <style:table-cell-properties style:vertical-align="top" fo:border-top="#000000 0.026cm dashed" fo:border-bottom="#000000 0.026cm dashed" fo:border-left="#000000 0.026cm solid" fo:border-right="#000000 0.026cm solid" fo:wrap-option="wrap"/>
    </style:style>
    <style:style style:name="P444" style:family="paragraph" style:parent-style-name="Table_20_Paragraph">
      <style:paragraph-properties fo:text-align="justify" fo:line-height="108%" fo:margin-left="1.459cm" fo:margin-right="0.891cm"/>
    </style:style>
    <style:style style:name="T444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44_2" style:family="text">
      <style:text-properties fo:letter-spacing="-0.011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44_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44_4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44_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44_6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44_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44_8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44_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44_10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44_1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44_12" style:family="text">
      <style:text-properties fo:letter-spacing="-0.009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44_1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44_14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44_1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44_16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44_1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44_18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44_1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44_20" style:family="text">
      <style:text-properties fo:letter-spacing="-0.113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44_2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44_22" style:family="text">
      <style:text-properties fo:letter-spacing="-0.113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44_2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44_24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44_2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44_26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44_2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44_28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44_2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Row67" style:family="table-row">
      <style:table-row-properties style:min-row-height="0.806cm" style:use-optimal-row-height="false"/>
    </style:style>
    <style:style style:name="Cell144" style:family="table-cell">
      <style:table-cell-properties fo:background-color="#f1f1f1" style:vertical-align="top" fo:border-top="#000000 0.026cm dashed" fo:border-bottom="#000000 0.026cm dashed" fo:border-left="#000000 0.026cm solid" fo:border-right="#000000 0.026cm solid" fo:wrap-option="wrap"/>
    </style:style>
    <style:style style:name="P445" style:family="paragraph" style:parent-style-name="Table_20_Paragraph">
      <style:paragraph-properties fo:margin-top="0.067cm" fo:margin-left="0.185cm"/>
    </style:style>
    <style:style style:name="T445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445_2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445_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445_4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445_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445_6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445_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445_8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445_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Row68" style:family="table-row">
      <style:table-row-properties style:min-row-height="18.953cm" style:use-optimal-row-height="false"/>
    </style:style>
    <style:style style:name="Cell145" style:family="table-cell">
      <style:table-cell-properties style:vertical-align="top" fo:border-top="#000000 0.026cm dashed" fo:border-bottom="#000000 0.026cm solid" fo:border-left="#000000 0.026cm solid" fo:border-right="#000000 0.026cm solid" fo:wrap-option="wrap"/>
    </style:style>
    <style:style style:name="P446" style:family="paragraph" style:parent-style-name="Table_20_Paragraph">
      <style:paragraph-properties fo:line-height="108%" fo:margin-left="1.455cm" fo:margin-right="0.97cm"/>
    </style:style>
    <style:style style:name="T446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46_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446_3" style:family="text">
      <style:text-properties fo:letter-spacing="-0.113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446_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446_5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446_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446_7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446_8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P447" style:family="paragraph" style:parent-style-name="Table_20_Paragraph">
      <style:text-properties style:font-name="Arial" fo:font-size="13pt" style:font-name-asian="Arial" style:font-size-asian="13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P448" style:family="paragraph" style:parent-style-name="Table_20_Paragraph">
      <style:paragraph-properties fo:margin-top="0.011cm"/>
      <style:text-properties style:font-name="Arial" fo:font-size="13.5pt" style:font-name-asian="Arial" style:font-size-asian="13.5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P449" style:family="paragraph" style:parent-style-name="Table_20_Paragraph">
      <style:paragraph-properties fo:line-height="108%" fo:margin-left="1.455cm" fo:margin-right="0.129cm"/>
    </style:style>
    <style:style style:name="T449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449_2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449_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449_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49_5" style:family="text">
      <style:text-properties fo:letter-spacing="-0.11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49_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49_7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49_8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49_9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49_10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49_11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49_1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49_13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49_1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49_15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49_1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49_17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49_18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49_19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49_20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49_21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49_2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P450" style:family="paragraph" style:parent-style-name="Table_20_Paragraph">
      <style:paragraph-properties fo:line-height="108%" fo:margin-left="1.455cm" fo:margin-right="0.43cm"/>
    </style:style>
    <style:style style:name="T450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0_2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0_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0_4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0_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0_6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0_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0_8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0_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0_10" style:family="text">
      <style:text-properties fo:letter-spacing="-0.009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0_1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0_12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0_1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0_14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0_1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0_16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0_1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0_18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0_1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0_20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0_2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0_22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0_2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0_24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0_2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0_26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0_2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0_28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0_2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0_30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0_3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0_32" style:family="text">
      <style:text-properties fo:letter-spacing="-0.113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0_3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0_34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0_3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0_36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0_3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0_38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0_3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0_40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0_4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P451" style:family="paragraph" style:parent-style-name="Table_20_Paragraph">
      <style:paragraph-properties fo:line-height="108%" fo:margin-left="1.455cm" fo:margin-right="0.256cm"/>
    </style:style>
    <style:style style:name="T451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451_2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451_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451_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1_5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1_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1_7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1_8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1_9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1_10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1_11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1_1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1_13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1_1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1_15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1_1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1_17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1_18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1_19" style:family="text">
      <style:text-properties fo:letter-spacing="-0.009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1_20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1_21" style:family="text"/>
    <style:style style:name="T451_22" style:family="text">
      <style:text-properties fo:color="#0462c1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style:text-underline-style="solid" style:text-underline-color="font-color"/>
    </style:style>
    <style:style style:name="T451_23" style:family="text">
      <style:text-properties fo:letter-spacing="-0.009cm" fo:color="#0462c1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style:text-underline-style="solid" style:text-underline-color="font-color"/>
    </style:style>
    <style:style style:name="T451_24" style:family="text">
      <style:text-properties fo:color="#0462c1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style:text-underline-style="solid" style:text-underline-color="font-color"/>
    </style:style>
    <style:style style:name="T451_25" style:family="text">
      <style:text-properties fo:letter-spacing="-0.005cm" fo:color="#0462c1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style:text-underline-style="solid" style:text-underline-color="font-color"/>
    </style:style>
    <style:style style:name="T451_26" style:family="text">
      <style:text-properties fo:color="#0462c1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style:text-underline-style="solid" style:text-underline-color="font-color"/>
    </style:style>
    <style:style style:name="T451_27" style:family="text">
      <style:text-properties fo:letter-spacing="-0.004cm" fo:color="#0462c1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style:text-underline-style="solid" style:text-underline-color="font-color"/>
    </style:style>
    <style:style style:name="T451_28" style:family="text">
      <style:text-properties fo:color="#0462c1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style:text-underline-style="solid" style:text-underline-color="font-color"/>
    </style:style>
    <style:style style:name="T451_29" style:family="text">
      <style:text-properties fo:letter-spacing="-0.113cm" fo:color="#0462c1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1_30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1_31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1_3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P452" style:family="paragraph" style:parent-style-name="Table_20_Paragraph">
      <style:paragraph-properties fo:line-height="108%" fo:margin-left="1.455cm" fo:margin-right="0.169cm"/>
    </style:style>
    <style:style style:name="T452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452_2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452_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452_4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452_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452_6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452_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452_8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452_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452_10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452_1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452_12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452_1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452_14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452_1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452_16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452_1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452_18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452_1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452_20" style:family="text">
      <style:text-properties fo:letter-spacing="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452_2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452_22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452_2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452_24" style:family="text">
      <style:text-properties fo:letter-spacing="-0.111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452_2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452_2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2_27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2_28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2_29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2_30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2_31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2_3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2_33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2_3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2_35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2_3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2_37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2_38" style:family="text"/>
    <style:style style:name="T452_39" style:family="text">
      <style:text-properties fo:color="#0462c1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style:text-underline-style="solid" style:text-underline-color="font-color"/>
    </style:style>
    <style:style style:name="T452_40" style:family="text">
      <style:text-properties fo:letter-spacing="-0.002cm" fo:color="#0462c1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2_4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2_42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2_4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2_44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2_4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2_46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2_4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2_48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2_4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2_50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2_5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P453" style:family="paragraph" style:parent-style-name="Table_20_Paragraph">
      <style:paragraph-properties fo:line-height="108%" fo:margin-left="1.455cm" fo:margin-right="0.256cm"/>
    </style:style>
    <style:style style:name="T453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3_2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3_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3_4" style:family="text">
      <style:text-properties fo:letter-spacing="-0.113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3_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3_6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3_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3_8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3_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3_10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3_1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3_12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3_1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3_14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3_1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3_16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3_1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3_18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3_1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3_20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3_2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3_22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3_2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3_24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3_2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3_26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3_2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3_28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3_2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3_30" style:family="text">
      <style:text-properties fo:letter-spacing="-0.113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3_3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3_32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3_3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3_34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3_3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3_36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3_3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3_38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3_3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3_40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3_4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P454" style:family="paragraph" style:parent-style-name="Table_20_Paragraph">
      <style:paragraph-properties fo:line-height="108%" fo:margin-left="1.455cm" fo:margin-right="1.351cm"/>
    </style:style>
    <style:style style:name="T454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454_2" style:family="text">
      <style:text-properties fo:letter-spacing="-0.113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454_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454_4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454_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454_6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454_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454_8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454_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454_10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454_1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454_12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454_1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454_14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454_1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454_16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454_1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P455" style:family="paragraph" style:parent-style-name="Table_20_Paragraph">
      <style:paragraph-properties fo:line-height="0.485cm" fo:margin-left="1.455cm"/>
    </style:style>
    <style:style style:name="T455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5_2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5_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5_4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5_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5_6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5_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5_8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5_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5_10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5_1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5_12" style:family="text">
      <style:text-properties fo:letter-spacing="-0.009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5_1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5_14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5_1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5_16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5_1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5_18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5_1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5_20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55_2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S23" style:family="section" style:master-page-name="MasterPage22">
      <style:section-properties text:dont-balance-text-columns="false">
        <style:columns fo:column-count="0" fo:column-gap="1.27cm"/>
      </style:section-properties>
    </style:style>
    <style:style style:name="P456" style:family="paragraph" style:parent-style-name="Body_20_Text" style:master-page-name="MasterPage22">
      <style:text-properties fo:font-size="10pt" style:font-size-asian="10pt" fo:font-weight="bold" style:font-weight-asian="bold"/>
    </style:style>
    <style:style style:name="P457" style:family="paragraph" style:parent-style-name="Body_20_Text">
      <style:text-properties fo:font-size="10pt" style:font-size-asian="10pt" fo:font-weight="bold" style:font-weight-asian="bold"/>
    </style:style>
    <style:style style:name="P458" style:family="paragraph" style:parent-style-name="Body_20_Text">
      <style:text-properties fo:font-size="10pt" style:font-size-asian="10pt" fo:font-weight="bold" style:font-weight-asian="bold"/>
    </style:style>
    <style:style style:name="P459" style:family="paragraph" style:parent-style-name="Body_20_Text">
      <style:text-properties fo:font-size="10pt" style:font-size-asian="10pt" fo:font-weight="bold" style:font-weight-asian="bold"/>
    </style:style>
    <style:style style:name="P460" style:family="paragraph" style:parent-style-name="Body_20_Text">
      <style:text-properties fo:font-size="6pt" style:font-size-asian="6pt" fo:font-weight="bold" style:font-weight-asian="bold"/>
    </style:style>
    <style:style style:name="Table16" style:family="table">
      <style:table-properties table:align="left" style:width="16.514cm" fo:margin-left="1.896cm"/>
    </style:style>
    <style:style style:name="Column27" style:family="table-column">
      <style:table-column-properties style:column-width="16.514cm" style:use-optimal-column-width="false"/>
    </style:style>
    <style:style style:name="Row69" style:family="table-row">
      <style:table-row-properties style:min-row-height="21.054cm" style:use-optimal-row-height="false"/>
    </style:style>
    <style:style style:name="Cell146" style:family="table-cell">
      <style:table-cell-properties style:vertical-align="top" fo:border-top="#000000 0.026cm dashed" fo:border-bottom="#000000 0.026cm solid" fo:border-left="#000000 0.026cm solid" fo:border-right="#000000 0.026cm solid" fo:wrap-option="wrap"/>
    </style:style>
    <style:style style:name="P461" style:family="paragraph" style:parent-style-name="Table_20_Paragraph">
      <style:paragraph-properties fo:line-height="108%" fo:margin-left="1.455cm" fo:margin-right="0.596cm"/>
    </style:style>
    <style:style style:name="T461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1_2" style:family="text">
      <style:text-properties fo:letter-spacing="-0.113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1_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1_4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1_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1_6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1_7" style:family="text"/>
    <style:style style:name="T461_8" style:family="text">
      <style:text-properties fo:color="#0462c1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style:text-underline-style="solid" style:text-underline-color="font-color"/>
    </style:style>
    <style:style style:name="T461_9" style:family="text">
      <style:text-properties fo:letter-spacing="-0.002cm" fo:color="#0462c1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style:text-underline-style="solid" style:text-underline-color="font-color"/>
    </style:style>
    <style:style style:name="T461_10" style:family="text">
      <style:text-properties fo:color="#0462c1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style:text-underline-style="solid" style:text-underline-color="font-color"/>
    </style:style>
    <style:style style:name="T461_11" style:family="text">
      <style:text-properties fo:letter-spacing="0.002cm" fo:color="#0462c1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1_1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1_13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1_14" style:family="text"/>
    <style:style style:name="T461_15" style:family="text">
      <style:text-properties fo:color="#0462c1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style:text-underline-style="solid" style:text-underline-color="font-color"/>
    </style:style>
    <style:style style:name="T461_16" style:family="text">
      <style:text-properties fo:letter-spacing="-0.004cm" fo:color="#0462c1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style:text-underline-style="solid" style:text-underline-color="font-color"/>
    </style:style>
    <style:style style:name="T461_17" style:family="text">
      <style:text-properties fo:color="#0462c1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style:text-underline-style="solid" style:text-underline-color="font-color"/>
    </style:style>
    <style:style style:name="T461_18" style:family="text">
      <style:text-properties fo:letter-spacing="-0.002cm" fo:color="#0462c1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style:text-underline-style="solid" style:text-underline-color="font-color"/>
    </style:style>
    <style:style style:name="T461_19" style:family="text">
      <style:text-properties fo:color="#0462c1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style:text-underline-style="solid" style:text-underline-color="font-color"/>
    </style:style>
    <style:style style:name="T461_20" style:family="text">
      <style:text-properties fo:letter-spacing="-0.007cm" fo:color="#0462c1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style:text-underline-style="solid" style:text-underline-color="font-color"/>
    </style:style>
    <style:style style:name="T461_21" style:family="text">
      <style:text-properties fo:color="#0462c1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style:text-underline-style="solid" style:text-underline-color="font-color"/>
    </style:style>
    <style:style style:name="T461_2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P462" style:family="paragraph" style:parent-style-name="Table_20_Paragraph">
      <style:paragraph-properties fo:line-height="108%" fo:margin-left="1.455cm" fo:margin-right="0.162cm"/>
    </style:style>
    <style:style style:name="T462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462_2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462_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462_4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462_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462_6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462_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462_8" style:family="text">
      <style:text-properties fo:letter-spacing="-0.01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462_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462_10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462_1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462_12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462_1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462_14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462_1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462_16" style:family="text">
      <style:text-properties fo:letter-spacing="-0.111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462_1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462_18" style:family="text">
      <style:text-properties fo:letter-spacing="-0.113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462_1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462_20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2_21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2_2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2_23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2_2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2_25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2_2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2_27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2_28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P463" style:family="paragraph" style:parent-style-name="Table_20_Paragraph">
      <style:paragraph-properties fo:line-height="108%" fo:margin-left="1.455cm" fo:margin-right="0.236cm"/>
    </style:style>
    <style:style style:name="T463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463_2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463_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463_4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463_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463_6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463_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463_8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3_9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3_10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3_11" style:family="text">
      <style:text-properties fo:letter-spacing="-0.113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3_1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3_13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3_1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3_15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3_1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3_17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3_18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3_19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3_20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3_21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3_2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3_23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3_2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3_25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3_2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3_27" style:family="text">
      <style:text-properties fo:letter-spacing="-0.113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3_28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3_29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3_30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3_31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3_3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3_33" style:family="text">
      <style:text-properties fo:letter-spacing="-0.011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3_3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3_35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3_3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3_37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3_38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3_39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3_40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3_41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3_4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3_43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3_4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3_45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3_4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3_47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3_48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3_49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3_50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3_51" style:family="text">
      <style:text-properties fo:letter-spacing="-0.111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3_5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3_53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3_5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3_55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3_5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3_57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3_58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3_59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3_60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3_61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3_6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3_63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3_6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3_65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3_6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P464" style:family="paragraph" style:parent-style-name="Table_20_Paragraph">
      <style:paragraph-properties fo:line-height="108%" fo:margin-left="1.455cm"/>
    </style:style>
    <style:style style:name="T464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464_2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464_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464_4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464_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464_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4_7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4_8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4_9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4_10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4_11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4_1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4_13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4_1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4_15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4_1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4_17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4_18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4_19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4_20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4_21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4_2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4_23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4_2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4_25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4_2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4_27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4_28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4_29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4_30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4_31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4_3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4_33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4_3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4_35" style:family="text">
      <style:text-properties fo:letter-spacing="-0.113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4_3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4_37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4_38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4_39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4_40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P465" style:family="paragraph" style:parent-style-name="Table_20_Paragraph">
      <style:paragraph-properties fo:line-height="108%" fo:margin-left="1.455cm" fo:margin-right="0.288cm"/>
    </style:style>
    <style:style style:name="T465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465_2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465_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5_4" style:family="text">
      <style:text-properties fo:letter-spacing="-0.113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5_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5_6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5_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5_8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5_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5_10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5_1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5_12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5_1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5_14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5_1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5_16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5_1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5_18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5_1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5_20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5_2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5_22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5_2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5_24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5_2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5_26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5_2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5_28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5_2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5_30" style:family="text">
      <style:text-properties fo:letter-spacing="-0.113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5_3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5_32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5_3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5_34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5_3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5_36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5_3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5_38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5_3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5_40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65_4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Row70" style:family="table-row">
      <style:table-row-properties style:min-row-height="0.811cm" style:use-optimal-row-height="false"/>
    </style:style>
    <style:style style:name="Cell147" style:family="table-cell">
      <style:table-cell-properties fo:background-color="#f1f1f1" style:vertical-align="top" fo:border-top="#000000 0.026cm solid" fo:border-bottom="#000000 0.026cm dashed" fo:border-left="#000000 0.026cm solid" fo:border-right="#000000 0.026cm solid" fo:wrap-option="wrap"/>
    </style:style>
    <style:style style:name="P466" style:family="paragraph" style:parent-style-name="Table_20_Paragraph">
      <style:paragraph-properties fo:margin-top="0.072cm" fo:margin-left="0.185cm"/>
    </style:style>
    <style:style style:name="T466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466_2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466_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466_4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466_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466_6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466_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S24" style:family="section" style:master-page-name="MasterPage23">
      <style:section-properties text:dont-balance-text-columns="false">
        <style:columns fo:column-count="0" fo:column-gap="1.27cm"/>
      </style:section-properties>
    </style:style>
    <style:style style:name="P467" style:family="paragraph" style:parent-style-name="Body_20_Text" style:master-page-name="MasterPage23">
      <style:text-properties fo:font-size="10pt" style:font-size-asian="10pt" fo:font-weight="bold" style:font-weight-asian="bold"/>
    </style:style>
    <style:style style:name="P468" style:family="paragraph" style:parent-style-name="Body_20_Text">
      <style:text-properties fo:font-size="10pt" style:font-size-asian="10pt" fo:font-weight="bold" style:font-weight-asian="bold"/>
    </style:style>
    <style:style style:name="P469" style:family="paragraph" style:parent-style-name="Body_20_Text">
      <style:text-properties fo:font-size="10pt" style:font-size-asian="10pt" fo:font-weight="bold" style:font-weight-asian="bold"/>
    </style:style>
    <style:style style:name="P470" style:family="paragraph" style:parent-style-name="Body_20_Text">
      <style:text-properties fo:font-size="10pt" style:font-size-asian="10pt" fo:font-weight="bold" style:font-weight-asian="bold"/>
    </style:style>
    <style:style style:name="P471" style:family="paragraph" style:parent-style-name="Body_20_Text">
      <style:text-properties fo:font-size="6pt" style:font-size-asian="6pt" fo:font-weight="bold" style:font-weight-asian="bold"/>
    </style:style>
    <style:style style:name="Table17" style:family="table">
      <style:table-properties table:align="left" style:width="16.514cm" fo:margin-left="1.896cm"/>
    </style:style>
    <style:style style:name="Column28" style:family="table-column">
      <style:table-column-properties style:column-width="16.514cm" style:use-optimal-column-width="false"/>
    </style:style>
    <style:style style:name="Row71" style:family="table-row">
      <style:table-row-properties style:min-row-height="21.659cm" style:use-optimal-row-height="false"/>
    </style:style>
    <style:style style:name="Cell148" style:family="table-cell">
      <style:table-cell-properties style:vertical-align="top" fo:border-top="#000000 0.026cm dashed" fo:border-bottom="#000000 0.026cm solid" fo:border-left="#000000 0.026cm solid" fo:border-right="#000000 0.026cm solid" fo:wrap-option="wrap"/>
    </style:style>
    <style:style style:name="P472" style:family="paragraph" style:parent-style-name="Table_20_Paragraph">
      <style:paragraph-properties fo:line-height="108%" fo:margin-left="1.455cm"/>
    </style:style>
    <style:style style:name="T472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2_2" style:family="text">
      <style:text-properties fo:letter-spacing="-0.113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2_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2_4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2_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2_6" style:family="text">
      <style:text-properties fo:letter-spacing="-0.113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2_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2_8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2_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2_10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2_1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2_12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2_1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2_14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2_1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2_16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2_1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2_18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2_1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2_20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2_2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2_22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2_2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2_24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2_2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2_26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2_2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2_28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2_2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2_30" style:family="text">
      <style:text-properties fo:letter-spacing="-0.113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2_3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2_32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2_3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P473" style:family="paragraph" style:parent-style-name="Table_20_Paragraph">
      <style:text-properties style:font-name="Arial" fo:font-size="13pt" style:font-name-asian="Arial" style:font-size-asian="13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P474" style:family="paragraph" style:parent-style-name="Table_20_Paragraph">
      <style:paragraph-properties fo:margin-top="0.009cm"/>
      <style:text-properties style:font-name="Arial" fo:font-size="13.5pt" style:font-name-asian="Arial" style:font-size-asian="13.5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P475" style:family="paragraph" style:parent-style-name="Table_20_Paragraph">
      <style:paragraph-properties fo:line-height="108%" fo:margin-left="1.455cm"/>
    </style:style>
    <style:style style:name="T475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475_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5_3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5_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5_5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5_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5_7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5_8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5_9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5_10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5_11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5_1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5_13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5_1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5_15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5_1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5_17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5_18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5_19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5_20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5_21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5_2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5_23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5_2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5_25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5_2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5_27" style:family="text">
      <style:text-properties fo:letter-spacing="-0.113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5_28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5_29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5_30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5_31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5_3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5_33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5_3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P476" style:family="paragraph" style:parent-style-name="Table_20_Paragraph">
      <style:text-properties style:font-name="Arial" fo:font-size="13pt" style:font-name-asian="Arial" style:font-size-asian="13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P477" style:family="paragraph" style:parent-style-name="Table_20_Paragraph">
      <style:paragraph-properties fo:margin-top="0.016cm"/>
      <style:text-properties style:font-name="Arial" fo:font-size="13.5pt" style:font-name-asian="Arial" style:font-size-asian="13.5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P478" style:family="paragraph" style:parent-style-name="Table_20_Paragraph">
      <style:paragraph-properties fo:line-height="108%" fo:margin-left="1.455cm" fo:margin-right="0.289cm"/>
    </style:style>
    <style:style style:name="T478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478_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8_3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8_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8_5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8_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8_7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8_8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8_9" style:family="text">
      <style:text-properties fo:letter-spacing="-0.113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8_10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8_11" style:family="text">
      <style:text-properties fo:letter-spacing="-0.113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8_1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8_13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8_1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8_15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8_1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8_17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8_18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8_19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8_20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8_21" style:family="text">
      <style:text-properties fo:letter-spacing="-0.11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8_2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8_23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8_2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8_25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8_2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8_27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8_28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8_29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8_30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8_31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8_3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8_33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8_3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8_35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8_3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8_37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8_38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8_39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8_40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P479" style:family="paragraph" style:parent-style-name="Table_20_Paragraph">
      <style:paragraph-properties fo:line-height="0.482cm" fo:margin-left="1.455cm"/>
    </style:style>
    <style:style style:name="T479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9_2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9_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9_4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9_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9_6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9_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9_8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9_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9_10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9_1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9_12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79_1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P480" style:family="paragraph" style:parent-style-name="Table_20_Paragraph">
      <style:text-properties style:font-name="Arial" fo:font-size="13pt" style:font-name-asian="Arial" style:font-size-asian="13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P481" style:family="paragraph" style:parent-style-name="Table_20_Paragraph">
      <style:paragraph-properties fo:margin-top="0.014cm"/>
      <style:text-properties style:font-name="Arial" fo:font-size="14.5pt" style:font-name-asian="Arial" style:font-size-asian="14.5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P482" style:family="paragraph" style:parent-style-name="Table_20_Paragraph">
      <style:paragraph-properties fo:line-height="108%" fo:margin-left="1.455cm" fo:margin-right="0.178cm"/>
    </style:style>
    <style:style style:name="T482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482_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2_3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2_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2_5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2_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2_7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2_8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2_9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2_10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2_11" style:family="text">
      <style:text-properties fo:letter-spacing="-0.11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2_1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2_13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2_1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2_15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2_1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2_17" style:family="text">
      <style:text-properties fo:letter-spacing="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2_18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2_19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2_20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2_21" style:family="text">
      <style:text-properties fo:letter-spacing="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2_2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2_23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2_2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2_25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2_2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2_27" style:family="text">
      <style:text-properties fo:letter-spacing="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2_28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2_29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2_30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2_31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2_3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2_33" style:family="text">
      <style:text-properties fo:letter-spacing="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2_3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2_35" style:family="text">
      <style:text-properties fo:letter-spacing="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2_3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2_37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2_38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2_39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2_40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2_41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2_4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2_43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2_4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2_45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2_4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2_47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2_48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2_49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2_50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2_51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2_5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2_53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2_5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2_55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2_5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2_57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2_58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2_59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2_60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2_61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2_6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2_63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2_6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2_65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2_6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P483" style:family="paragraph" style:parent-style-name="Table_20_Paragraph">
      <style:paragraph-properties fo:line-height="0.483cm" fo:margin-left="1.455cm"/>
    </style:style>
    <style:style style:name="T483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3_2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3_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3_4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3_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3_6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3_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3_8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3_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3_10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3_1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3_12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3_1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3_14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3_1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3_16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3_1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3_18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3_1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3_20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3_2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3_22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3_2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3_24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3_2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S25" style:family="section" style:master-page-name="MasterPage24">
      <style:section-properties text:dont-balance-text-columns="false">
        <style:columns fo:column-count="0" fo:column-gap="1.27cm"/>
      </style:section-properties>
    </style:style>
    <style:style style:name="P484" style:family="paragraph" style:parent-style-name="Body_20_Text" style:master-page-name="MasterPage24">
      <style:text-properties fo:font-size="10pt" style:font-size-asian="10pt" fo:font-weight="bold" style:font-weight-asian="bold"/>
    </style:style>
    <style:style style:name="P485" style:family="paragraph" style:parent-style-name="Body_20_Text">
      <style:text-properties fo:font-size="10pt" style:font-size-asian="10pt" fo:font-weight="bold" style:font-weight-asian="bold"/>
    </style:style>
    <style:style style:name="P486" style:family="paragraph" style:parent-style-name="Body_20_Text">
      <style:text-properties fo:font-size="10pt" style:font-size-asian="10pt" fo:font-weight="bold" style:font-weight-asian="bold"/>
    </style:style>
    <style:style style:name="P487" style:family="paragraph" style:parent-style-name="Body_20_Text">
      <style:text-properties fo:font-size="10pt" style:font-size-asian="10pt" fo:font-weight="bold" style:font-weight-asian="bold"/>
    </style:style>
    <style:style style:name="P488" style:family="paragraph" style:parent-style-name="Body_20_Text">
      <style:text-properties fo:font-size="6pt" style:font-size-asian="6pt" fo:font-weight="bold" style:font-weight-asian="bold"/>
    </style:style>
    <style:style style:name="Table18" style:family="table">
      <style:table-properties table:align="left" style:width="16.514cm" fo:margin-left="1.896cm"/>
    </style:style>
    <style:style style:name="Column29" style:family="table-column">
      <style:table-column-properties style:column-width="16.514cm" style:use-optimal-column-width="false"/>
    </style:style>
    <style:style style:name="Row72" style:family="table-row">
      <style:table-row-properties style:min-row-height="22.468cm" style:use-optimal-row-height="false"/>
    </style:style>
    <style:style style:name="Cell149" style:family="table-cell">
      <style:table-cell-properties style:vertical-align="top" fo:border-top="#000000 0.026cm dashed" fo:border-bottom="#000000 0.026cm solid" fo:border-left="#000000 0.026cm solid" fo:border-right="#000000 0.026cm solid" fo:wrap-option="wrap"/>
    </style:style>
    <style:style style:name="P489" style:family="paragraph" style:parent-style-name="Table_20_Paragraph">
      <style:paragraph-properties fo:line-height="108%" fo:margin-left="1.455cm"/>
    </style:style>
    <style:style style:name="T489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9_2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9_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9_4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9_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9_6" style:family="text">
      <style:text-properties fo:letter-spacing="-0.009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9_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9_8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9_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9_10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9_1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9_12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9_1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9_14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9_1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9_16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9_1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9_18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9_1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9_20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9_2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9_22" style:family="text">
      <style:text-properties fo:letter-spacing="-0.113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9_2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9_24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9_2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9_26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9_2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9_28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9_2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9_30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9_3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9_32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9_3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9_34" style:family="text">
      <style:text-properties fo:letter-spacing="-0.011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9_3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9_36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9_3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9_38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9_3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9_40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89_4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P490" style:family="paragraph" style:parent-style-name="Table_20_Paragraph">
      <style:text-properties style:font-name="Arial" fo:font-size="13pt" style:font-name-asian="Arial" style:font-size-asian="13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P491" style:family="paragraph" style:parent-style-name="Table_20_Paragraph">
      <style:paragraph-properties fo:margin-top="0.012cm"/>
      <style:text-properties style:font-name="Arial" fo:font-size="13.5pt" style:font-name-asian="Arial" style:font-size-asian="13.5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P492" style:family="paragraph" style:parent-style-name="Table_20_Paragraph">
      <style:paragraph-properties fo:line-height="108%" fo:margin-left="1.455cm" fo:margin-right="0.194cm"/>
    </style:style>
    <style:style style:name="T492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492_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2_3" style:family="text">
      <style:text-properties fo:letter-spacing="-0.113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2_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2_5" style:family="text">
      <style:text-properties fo:letter-spacing="-0.113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2_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2_7" style:family="text">
      <style:text-properties fo:letter-spacing="-0.113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2_8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2_9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2_10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2_11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2_1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2_13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2_1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2_15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2_1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2_17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2_18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2_19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2_20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2_21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2_2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2_23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2_2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2_25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2_2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2_27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2_28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2_29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2_30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2_31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2_3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2_33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2_3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2_35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2_3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2_37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2_38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2_39" style:family="text">
      <style:text-properties fo:letter-spacing="-0.111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2_40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2_41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2_4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2_43" style:family="text">
      <style:text-properties fo:letter-spacing="-0.113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2_4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2_45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2_4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2_47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2_48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2_49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2_50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2_51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2_5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2_53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2_5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2_55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2_5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2_57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2_58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2_59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2_60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P493" style:family="paragraph" style:parent-style-name="Table_20_Paragraph">
      <style:text-properties style:font-name="Arial" fo:font-size="13pt" style:font-name-asian="Arial" style:font-size-asian="13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P494" style:family="paragraph" style:parent-style-name="Table_20_Paragraph">
      <style:paragraph-properties fo:margin-top="0.011cm"/>
      <style:text-properties style:font-name="Arial" fo:font-size="13.5pt" style:font-name-asian="Arial" style:font-size-asian="13.5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P495" style:family="paragraph" style:parent-style-name="Table_20_Paragraph">
      <style:paragraph-properties fo:line-height="108%" fo:margin-top="0.002cm" fo:margin-left="1.455cm" fo:margin-right="0.436cm"/>
    </style:style>
    <style:style style:name="T495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495_2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495_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5_4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5_5" style:family="text">
      <style:text-properties fo:font-style="italic" style:font-style-asian="italic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5_6" style:family="text">
      <style:text-properties fo:letter-spacing="0.002cm" fo:font-style="italic" style:font-style-asian="italic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5_7" style:family="text">
      <style:text-properties fo:font-style="italic" style:font-style-asian="italic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5_8" style:family="text">
      <style:text-properties fo:letter-spacing="0.002cm" fo:font-style="italic" style:font-style-asian="italic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5_9" style:family="text">
      <style:text-properties fo:font-style="italic" style:font-style-asian="italic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5_10" style:family="text">
      <style:text-properties fo:letter-spacing="0.002cm" fo:font-style="italic" style:font-style-asian="italic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5_11" style:family="text">
      <style:text-properties fo:font-style="italic" style:font-style-asian="italic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5_1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5_13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5_1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5_15" style:family="text">
      <style:text-properties fo:letter-spacing="-0.113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5_1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5_17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5_18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5_19" style:family="text">
      <style:text-properties fo:letter-spacing="-0.113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5_20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5_21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5_2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5_23" style:family="text">
      <style:text-properties fo:letter-spacing="-0.113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5_2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5_25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5_2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5_27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5_28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5_29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5_30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5_31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5_3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5_33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5_3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P496" style:family="paragraph" style:parent-style-name="Table_20_Paragraph">
      <style:text-properties style:font-name="Arial" fo:font-size="13pt" style:font-name-asian="Arial" style:font-size-asian="13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P497" style:family="paragraph" style:parent-style-name="Table_20_Paragraph">
      <style:paragraph-properties fo:margin-top="0.007cm"/>
      <style:text-properties style:font-name="Arial" fo:font-size="13.5pt" style:font-name-asian="Arial" style:font-size-asian="13.5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P498" style:family="paragraph" style:parent-style-name="Table_20_Paragraph">
      <style:paragraph-properties fo:line-height="108%" fo:margin-left="1.455cm" fo:margin-right="0.148cm"/>
    </style:style>
    <style:style style:name="T498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498_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8_3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8_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8_5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8_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8_7" style:family="text">
      <style:text-properties fo:letter-spacing="-0.113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8_8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8_9" style:family="text">
      <style:text-properties fo:letter-spacing="-0.113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8_10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8_11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8_1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8_13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8_1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8_15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8_1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8_17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8_18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8_19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8_20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8_21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8_2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8_23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8_2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8_25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8_2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8_27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8_28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8_29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8_30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8_31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8_3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8_33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8_3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8_35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8_3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8_37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8_38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8_39" style:family="text">
      <style:text-properties fo:letter-spacing="-0.113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8_40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8_41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8_4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8_43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8_4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8_45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8_4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8_47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498_48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S26" style:family="section" style:master-page-name="MasterPage25">
      <style:section-properties text:dont-balance-text-columns="false">
        <style:columns fo:column-count="0" fo:column-gap="1.27cm"/>
      </style:section-properties>
    </style:style>
    <style:style style:name="P499" style:family="paragraph" style:parent-style-name="Body_20_Text" style:master-page-name="MasterPage25">
      <style:text-properties fo:font-size="10pt" style:font-size-asian="10pt" fo:font-weight="bold" style:font-weight-asian="bold"/>
    </style:style>
    <style:style style:name="P500" style:family="paragraph" style:parent-style-name="Body_20_Text">
      <style:text-properties fo:font-size="10pt" style:font-size-asian="10pt" fo:font-weight="bold" style:font-weight-asian="bold"/>
    </style:style>
    <style:style style:name="P501" style:family="paragraph" style:parent-style-name="Body_20_Text">
      <style:text-properties fo:font-size="10pt" style:font-size-asian="10pt" fo:font-weight="bold" style:font-weight-asian="bold"/>
    </style:style>
    <style:style style:name="P502" style:family="paragraph" style:parent-style-name="Body_20_Text">
      <style:text-properties fo:font-size="10pt" style:font-size-asian="10pt" fo:font-weight="bold" style:font-weight-asian="bold"/>
    </style:style>
    <style:style style:name="P503" style:family="paragraph" style:parent-style-name="Body_20_Text">
      <style:text-properties fo:font-size="6pt" style:font-size-asian="6pt" fo:font-weight="bold" style:font-weight-asian="bold"/>
    </style:style>
    <style:style style:name="Table19" style:family="table">
      <style:table-properties table:align="left" style:width="16.514cm" fo:margin-left="1.896cm"/>
    </style:style>
    <style:style style:name="Column30" style:family="table-column">
      <style:table-column-properties style:column-width="16.514cm" style:use-optimal-column-width="false"/>
    </style:style>
    <style:style style:name="Row73" style:family="table-row">
      <style:table-row-properties style:min-row-height="22.468cm" style:use-optimal-row-height="false"/>
    </style:style>
    <style:style style:name="Cell150" style:family="table-cell">
      <style:table-cell-properties style:vertical-align="top" fo:border-top="#000000 0.026cm dashed" fo:border-bottom="#000000 0.026cm solid" fo:border-left="#000000 0.026cm solid" fo:border-right="#000000 0.026cm solid" fo:wrap-option="wrap"/>
    </style:style>
    <style:style style:name="P504" style:family="paragraph" style:parent-style-name="Table_20_Paragraph">
      <style:text-properties style:font-name="Arial" fo:font-size="13pt" style:font-name-asian="Arial" style:font-size-asian="13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P505" style:family="paragraph" style:parent-style-name="Table_20_Paragraph">
      <style:paragraph-properties fo:line-height="108%" fo:margin-top="0.277cm" fo:margin-left="1.455cm" fo:margin-right="0.256cm"/>
    </style:style>
    <style:style style:name="T505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505_2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505_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505_4" style:family="text">
      <style:text-properties fo:letter-spacing="-0.011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505_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505_6" style:family="text">
      <style:text-properties fo:letter-spacing="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505_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05_8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05_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05_10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05_1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05_12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05_1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05_14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05_1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05_16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05_1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05_18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05_1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05_20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05_2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05_22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05_2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05_24" style:family="text">
      <style:text-properties fo:letter-spacing="-0.113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05_2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05_26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05_2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05_28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05_2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05_30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05_3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05_32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05_3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05_34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05_3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05_36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05_3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05_38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05_3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05_40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05_4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05_42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05_4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05_44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05_4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05_46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05_4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P506" style:family="paragraph" style:parent-style-name="Table_20_Paragraph">
      <style:text-properties style:font-name="Arial" fo:font-size="13pt" style:font-name-asian="Arial" style:font-size-asian="13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P507" style:family="paragraph" style:parent-style-name="Table_20_Paragraph">
      <style:paragraph-properties fo:margin-top="0.012cm"/>
      <style:text-properties style:font-name="Arial" fo:font-size="13.5pt" style:font-name-asian="Arial" style:font-size-asian="13.5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P508" style:family="paragraph" style:parent-style-name="Table_20_Paragraph">
      <style:paragraph-properties fo:line-height="108%" fo:margin-top="0.002cm" fo:margin-left="1.455cm"/>
    </style:style>
    <style:style style:name="T508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508_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08_3" style:family="text">
      <style:text-properties fo:letter-spacing="-0.113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08_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08_5" style:family="text">
      <style:text-properties fo:letter-spacing="-0.113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08_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08_7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08_8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08_9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08_10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08_11" style:family="text">
      <style:text-properties fo:letter-spacing="-0.009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08_1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08_13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08_1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08_15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08_1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08_17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08_18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08_19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08_20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08_21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08_2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08_23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08_2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08_25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08_2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08_27" style:family="text">
      <style:text-properties fo:letter-spacing="-0.011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08_28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08_29" style:family="text">
      <style:text-properties fo:letter-spacing="-0.111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08_30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08_31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08_3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08_33" style:family="text">
      <style:text-properties fo:letter-spacing="-0.009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08_3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08_35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08_3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08_37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08_38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08_39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08_40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08_41" style:family="text">
      <style:text-properties fo:letter-spacing="-0.009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08_4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08_43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08_4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08_45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08_4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08_47" style:family="text">
      <style:text-properties fo:letter-spacing="-0.009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08_48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08_49" style:family="text">
      <style:text-properties fo:letter-spacing="-0.111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08_50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08_51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08_5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08_53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08_5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08_55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08_5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08_57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08_58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08_59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08_60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08_61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08_6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08_63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08_6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P509" style:family="paragraph" style:parent-style-name="Table_20_Paragraph">
      <style:text-properties style:font-name="Arial" fo:font-size="13pt" style:font-name-asian="Arial" style:font-size-asian="13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P510" style:family="paragraph" style:parent-style-name="Table_20_Paragraph">
      <style:paragraph-properties fo:margin-top="0.011cm"/>
      <style:text-properties style:font-name="Arial" fo:font-size="13.5pt" style:font-name-asian="Arial" style:font-size-asian="13.5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P511" style:family="paragraph" style:parent-style-name="Table_20_Paragraph">
      <style:paragraph-properties fo:line-height="108%" fo:margin-left="1.455cm" fo:margin-right="0.256cm"/>
    </style:style>
    <style:style style:name="T511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511_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11_3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11_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11_5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11_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11_7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11_8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11_9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11_10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11_11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11_1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11_13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11_1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11_15" style:family="text">
      <style:text-properties fo:letter-spacing="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11_1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11_17" style:family="text">
      <style:text-properties fo:letter-spacing="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11_18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11_19" style:family="text">
      <style:text-properties fo:letter-spacing="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11_20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11_21" style:family="text">
      <style:text-properties fo:letter-spacing="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11_2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11_23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11_2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11_25" style:family="text">
      <style:text-properties fo:letter-spacing="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11_2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11_27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11_28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11_29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11_30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11_31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11_3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11_33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11_3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11_35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11_3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11_37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11_38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11_39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11_40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11_41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11_4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11_43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11_4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11_45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11_4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11_47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11_48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11_49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11_50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11_51" style:family="text">
      <style:text-properties fo:letter-spacing="-0.113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11_5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11_53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11_5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11_55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11_5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11_57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11_58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P512" style:family="paragraph" style:parent-style-name="Table_20_Paragraph">
      <style:text-properties style:font-name="Arial" fo:font-size="13pt" style:font-name-asian="Arial" style:font-size-asian="13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P513" style:family="paragraph" style:parent-style-name="Table_20_Paragraph">
      <style:paragraph-properties fo:margin-top="0.011cm"/>
      <style:text-properties style:font-name="Arial" fo:font-size="13.5pt" style:font-name-asian="Arial" style:font-size-asian="13.5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P514" style:family="paragraph" style:parent-style-name="Table_20_Paragraph">
      <style:paragraph-properties fo:line-height="108%" fo:margin-left="1.455cm" fo:margin-right="0.363cm"/>
    </style:style>
    <style:style style:name="T514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14_2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14_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514_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14_5" style:family="text">
      <style:text-properties fo:letter-spacing="-0.113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14_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14_7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14_8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14_9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14_10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14_11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14_1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14_13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14_1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14_15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14_1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14_17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14_18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14_19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14_20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14_21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14_2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14_23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14_2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14_25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14_26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P515" style:family="paragraph" style:parent-style-name="Table_20_Paragraph">
      <style:paragraph-properties fo:margin-left="1.455cm"/>
    </style:style>
    <style:style style:name="T515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15_2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15_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15_4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15_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15_6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15_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15_8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15_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15_10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15_1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15_12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15_1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15_14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15_1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15_16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15_1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15_18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15_1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15_20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15_2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S27" style:family="section" style:master-page-name="MasterPage26">
      <style:section-properties text:dont-balance-text-columns="false">
        <style:columns fo:column-count="0" fo:column-gap="1.27cm"/>
      </style:section-properties>
    </style:style>
    <style:style style:name="P516" style:family="paragraph" style:parent-style-name="Body_20_Text" style:master-page-name="MasterPage26">
      <style:text-properties fo:font-size="10pt" style:font-size-asian="10pt" fo:font-weight="bold" style:font-weight-asian="bold"/>
    </style:style>
    <style:style style:name="P517" style:family="paragraph" style:parent-style-name="Body_20_Text">
      <style:text-properties fo:font-size="10pt" style:font-size-asian="10pt" fo:font-weight="bold" style:font-weight-asian="bold"/>
    </style:style>
    <style:style style:name="P518" style:family="paragraph" style:parent-style-name="Body_20_Text">
      <style:text-properties fo:font-size="10pt" style:font-size-asian="10pt" fo:font-weight="bold" style:font-weight-asian="bold"/>
    </style:style>
    <style:style style:name="P519" style:family="paragraph" style:parent-style-name="Body_20_Text">
      <style:text-properties fo:font-size="10pt" style:font-size-asian="10pt" fo:font-weight="bold" style:font-weight-asian="bold"/>
    </style:style>
    <style:style style:name="P520" style:family="paragraph" style:parent-style-name="Body_20_Text">
      <style:text-properties fo:font-size="6pt" style:font-size-asian="6pt" fo:font-weight="bold" style:font-weight-asian="bold"/>
    </style:style>
    <style:style style:name="Table20" style:family="table">
      <style:table-properties table:align="left" style:width="16.514cm" fo:margin-left="1.896cm"/>
    </style:style>
    <style:style style:name="Column31" style:family="table-column">
      <style:table-column-properties style:column-width="16.514cm" style:use-optimal-column-width="false"/>
    </style:style>
    <style:style style:name="Row74" style:family="table-row">
      <style:table-row-properties style:min-row-height="17.454cm" style:use-optimal-row-height="false"/>
    </style:style>
    <style:style style:name="Cell151" style:family="table-cell">
      <style:table-cell-properties style:vertical-align="top" fo:border-top="#000000 0.026cm dashed" fo:border-bottom="#000000 0.026cm solid" fo:border-left="#000000 0.026cm solid" fo:border-right="#000000 0.026cm solid" fo:wrap-option="wrap"/>
    </style:style>
    <style:style style:name="P521" style:family="paragraph" style:parent-style-name="Table_20_Paragraph">
      <style:paragraph-properties fo:line-height="108%" fo:margin-left="1.455cm"/>
    </style:style>
    <style:style style:name="T521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1_2" style:family="text">
      <style:text-properties fo:letter-spacing="-0.009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1_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1_4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1_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1_6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1_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1_8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1_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1_10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1_1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1_12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1_1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1_14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1_1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1_16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1_1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1_18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1_1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1_20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1_2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1_22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1_2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1_24" style:family="text">
      <style:text-properties fo:letter-spacing="-0.113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1_2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1_26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1_2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1_28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1_2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1_30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1_3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1_32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1_3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1_34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1_3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1_36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1_3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1_38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1_3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1_40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1_4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1_42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1_4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1_44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1_4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P522" style:family="paragraph" style:parent-style-name="Table_20_Paragraph">
      <style:paragraph-properties fo:line-height="108%" fo:margin-left="1.455cm" fo:margin-right="0.256cm"/>
    </style:style>
    <style:style style:name="T522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2_2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2_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2_4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2_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2_6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2_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2_8" style:family="text">
      <style:text-properties fo:letter-spacing="-0.113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2_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2_10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2_1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2_12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2_1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2_14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2_1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2_16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2_1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2_18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2_1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2_20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2_2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2_22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2_2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2_24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2_2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2_26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2_2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2_28" style:family="text">
      <style:text-properties fo:letter-spacing="-0.011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2_2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P523" style:family="paragraph" style:parent-style-name="Table_20_Paragraph">
      <style:text-properties style:font-name="Arial" fo:font-size="13pt" style:font-name-asian="Arial" style:font-size-asian="13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P524" style:family="paragraph" style:parent-style-name="Table_20_Paragraph">
      <style:paragraph-properties fo:margin-top="0.007cm"/>
      <style:text-properties style:font-name="Arial" fo:font-size="13.5pt" style:font-name-asian="Arial" style:font-size-asian="13.5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P525" style:family="paragraph" style:parent-style-name="Table_20_Paragraph">
      <style:paragraph-properties fo:line-height="108%" fo:margin-left="1.455cm" fo:margin-right="0.266cm"/>
    </style:style>
    <style:style style:name="T525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5_2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5_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5_4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5_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5_6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5_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5_8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5_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5_10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5_1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5_1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525_1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5_14" style:family="text">
      <style:text-properties fo:letter-spacing="-0.113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5_1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5_16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5_1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5_18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5_1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5_20" style:family="text">
      <style:text-properties fo:letter-spacing="-0.113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5_2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5_22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5_2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5_24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5_2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5_26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5_2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5_28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5_2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5_30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5_3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5_32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5_3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5_34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5_3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5_36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5_3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5_38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5_3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5_40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5_4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5_42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5_4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5_44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5_4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P526" style:family="paragraph" style:parent-style-name="Table_20_Paragraph">
      <style:text-properties style:font-name="Arial" fo:font-size="13pt" style:font-name-asian="Arial" style:font-size-asian="13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P527" style:family="paragraph" style:parent-style-name="Table_20_Paragraph">
      <style:paragraph-properties fo:margin-top="0.012cm"/>
      <style:text-properties style:font-name="Arial" fo:font-size="13.5pt" style:font-name-asian="Arial" style:font-size-asian="13.5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P528" style:family="paragraph" style:parent-style-name="Table_20_Paragraph">
      <style:paragraph-properties fo:line-height="108%" fo:margin-left="1.455cm" fo:margin-right="0.243cm"/>
    </style:style>
    <style:style style:name="T528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8_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528_3" style:family="text">
      <style:text-properties fo:letter-spacing="-0.113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528_4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528_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8_6" style:family="text">
      <style:text-properties fo:letter-spacing="-0.113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8_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8_8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8_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8_10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8_1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8_12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8_1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8_14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8_1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8_16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8_1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8_18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8_1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8_20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8_2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8_22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8_2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8_24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8_2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8_26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8_2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8_28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8_2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8_30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28_3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Row75" style:family="table-row">
      <style:table-row-properties style:min-row-height="1.334cm" style:use-optimal-row-height="false"/>
    </style:style>
    <style:style style:name="Cell152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529" style:family="paragraph" style:parent-style-name="Table_20_Paragraph">
      <style:paragraph-properties fo:line-height="108%" fo:margin-top="0.067cm" fo:margin-left="0.185cm" fo:margin-right="0.226cm"/>
    </style:style>
    <style:style style:name="T529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529_2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529_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529_4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529_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529_6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529_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529_8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529_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529_10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529_1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529_12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529_1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529_14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529_1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529_16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529_1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529_18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529_1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529_20" style:family="text">
      <style:text-properties fo:letter-spacing="-0.011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529_2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Row76" style:family="table-row">
      <style:table-row-properties style:min-row-height="3.194cm" style:use-optimal-row-height="false"/>
    </style:style>
    <style:style style:name="Cell15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530" style:family="paragraph" style:parent-style-name="Table_20_Paragraph">
      <style:paragraph-properties fo:line-height="108%" fo:margin-left="1.455cm" fo:margin-right="0.256cm"/>
    </style:style>
    <style:style style:name="T530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30_2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30_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30_4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30_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30_6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30_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30_8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30_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30_10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30_1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30_12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30_1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30_14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30_1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30_16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30_1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30_18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30_1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30_20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30_2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30_22" style:family="text">
      <style:text-properties fo:letter-spacing="-0.011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30_2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30_24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30_2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30_26" style:family="text">
      <style:text-properties fo:letter-spacing="-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30_2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30_28" style:family="text">
      <style:text-properties fo:letter-spacing="-0.113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30_2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30_30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30_3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30_32" style:family="text">
      <style:text-properties fo:letter-spacing="0.002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30_3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30_34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30_3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30_36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30_3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30_38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30_3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30_40" style:family="text">
      <style:text-properties fo:letter-spacing="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30_4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30_42" style:family="text">
      <style:text-properties fo:letter-spacing="-0.005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30_4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30_44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530_4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S28" style:family="section" style:master-page-name="MasterPage27">
      <style:section-properties text:dont-balance-text-columns="false">
        <style:columns fo:column-count="0" fo:column-gap="1.27cm"/>
      </style:section-properties>
    </style:style>
    <style:style style:name="P531" style:family="paragraph" style:parent-style-name="Normal" style:master-page-name="MasterPage27">
      <style:text-properties fo:font-size="10pt" style:font-size-asian="10pt"/>
    </style:style>
    <style:style style:name="S29" style:family="section" style:master-page-name="MasterPage28">
      <style:section-properties text:dont-balance-text-columns="false">
        <style:columns fo:column-count="0" fo:column-gap="1.27cm"/>
      </style:section-properties>
    </style:style>
    <style:style style:name="P532" style:family="paragraph" style:parent-style-name="Body_20_Text" style:master-page-name="MasterPage28">
      <style:text-properties fo:font-size="10pt" style:font-size-asian="10pt"/>
    </style:style>
    <style:style style:name="P533" style:family="paragraph" style:parent-style-name="Body_20_Text">
      <style:text-properties fo:font-size="10pt" style:font-size-asian="10pt"/>
    </style:style>
    <style:style style:name="P534" style:family="paragraph" style:parent-style-name="List_20_Paragraph">
      <style:paragraph-properties fo:text-align="left" fo:margin-right="2.043cm">
        <style:tab-stops>
          <style:tab-stop style:type="left" style:leader-style="none" style:position="0cm"/>
          <style:tab-stop style:type="left" style:leader-style="none" style:position="0.002cm"/>
        </style:tab-stops>
      </style:paragraph-properties>
      <style:text-properties style:font-name="Times New Roman" fo:font-size="12pt" style:font-size-asian="12pt"/>
    </style:style>
  </office:automatic-styles>
  <office:body>
    <office:text>
      <text:section text:style-name="S1" text:name="S1">
        <text:p text:style-name="P1"><text:span text:style-name="T1_1">Memorandum</text:span><text:span text:style-name="T1_2"><text:s/></text:span><text:span text:style-name="T1_3">of</text:span><text:span text:style-name="T1_4"><text:s/></text:span><text:span text:style-name="T1_5">Understanding</text:span><text:span text:style-name="T1_6"><text:s/></text:span><text:span text:style-name="T1_7">Amendment<text:s/>Letter</text:span></text:p>
        <text:p text:style-name="P2"><text:span text:style-name="T2_1">Project</text:span><text:span text:style-name="T2_2"><text:s/></text:span><text:span text:style-name="T2_3">Name</text:span><text:span text:style-name="T2_4"><text:s/></text:span><text:span text:style-name="T2_5">:</text:span><text:span text:style-name="T2_6"><text:s/></text:span><text:span text:style-name="T2_7">AI</text:span><text:span text:style-name="T2_8"><text:s/></text:span><text:span text:style-name="T2_9">for</text:span><text:span text:style-name="T2_10"><text:s/></text:span><text:span text:style-name="T2_11">Development:</text:span><text:span text:style-name="T2_12"><text:s/></text:span><text:span text:style-name="T2_13">Responsible</text:span><text:span text:style-name="T2_14"><text:s/></text:span><text:span text:style-name="T2_15">AI,</text:span><text:span text:style-name="T2_16"><text:s/></text:span><text:span text:style-name="T2_17">Empowering</text:span><text:span text:style-name="T2_18"><text:s/></text:span><text:span text:style-name="T2_19">People</text:span><text:span text:style-name="T2_20"><text:s/></text:span><text:span text:style-name="T2_21">(‘AI4D’)</text:span><text:span text:style-name="T2_22"><text:s/></text:span><text:span text:style-name="T2_23">Grant<text:s/>Title:</text:span><text:span text:style-name="T2_24"><text:s/></text:span><text:span text:style-name="T2_25">AI4D</text:span><text:span text:style-name="T2_26"><text:s/></text:span><text:span text:style-name="T2_27">FCDO</text:span></text:p>
        <text:p text:style-name="P3"><text:span text:style-name="T3_1">Project</text:span><text:span text:style-name="T3_2"><text:s/></text:span><text:span text:style-name="T3_3">Number:</text:span><text:span text:style-name="T3_4"><text:s/></text:span><text:span text:style-name="T3_5">400191</text:span></text:p>
        <text:list text:style-name="LS14" xml:id="list0">
          <text:list-item>
            <text:p text:style-name="P4"><text:span text:style-name="T4_1">I<text:s/>refer<text:s/>to<text:s/>the<text:s/>Memorandum<text:s/>of<text:s/>Understanding<text:s/>between<text:s/>the<text:s/>Government<text:s/>of<text:s/>the<text:s/>United</text:span><text:span text:style-name="T4_2"><text:s/></text:span><text:span text:style-name="T4_3">Kingdom<text:s/>of<text:s/>Great<text:s/>Britain<text:s/>and<text:s/>Northern<text:s/>Ireland<text:s/>acting<text:s/>through<text:s/>the<text:s/>Foreign,<text:s/>Commonwealth<text:s/>&amp;</text:span><text:span text:style-name="T4_4"><text:s/></text:span><text:span text:style-name="T4_5">Development<text:s/>Office<text:s/>(“FCDO”)<text:s/>and<text:s/></text:span><text:span text:style-name="T4_6">International<text:s/>Development<text:s/>Research<text:s/>Centre<text:s/>(IDRC)</text:span><text:span text:style-name="T4_7"><text:s/></text:span><text:span text:style-name="T4_8">signed</text:span><text:span text:style-name="T4_9"><text:s/></text:span><text:span text:style-name="T4_10">on</text:span><text:span text:style-name="T4_11"><text:s/></text:span><text:span text:style-name="T4_12">13</text:span><text:span text:style-name="T4_13"><text:s/></text:span><text:span text:style-name="T4_14">March<text:s/>2024</text:span><text:span text:style-name="T4_15">.</text:span></text:p>
          </text:list-item>
        </text:list>
        <text:p text:style-name="P5"/>
        <text:list text:style-name="LS14" xml:id="list1" text:continue-list="list0">
          <text:list-item>
            <text:p text:style-name="P6"><text:span text:style-name="T6_1">Following<text:s/>the<text:s/>recent<text:s/>approval<text:s/>of<text:s/>the<text:s/>addendum<text:s/>to<text:s/>the<text:s/>Business<text:s/>Case,<text:s/>FCDO<text:s/>proposes<text:s/>to</text:span><text:span text:style-name="T6_2"><text:s/></text:span><text:span text:style-name="T6_3">increase<text:s/>the<text:s/>amount<text:s/>made<text:s/>available<text:s/>to<text:s/></text:span><text:span text:style-name="T6_4">IDRC<text:s/></text:span><text:span text:style-name="T6_5">by<text:s/></text:span><text:span text:style-name="T6_6">£20,000,000<text:s/>(Twenty<text:s/>Million<text:s/>Pounds</text:span><text:span text:style-name="T6_7"><text:s/></text:span><text:span text:style-name="T6_8">only)</text:span><text:span text:style-name="T6_9"><text:s/></text:span><text:span text:style-name="T6_10">to<text:s/>extend</text:span><text:span text:style-name="T6_11"><text:s/></text:span><text:span text:style-name="T6_12">programme</text:span><text:span text:style-name="T6_13"><text:s/></text:span><text:span text:style-name="T6_14">activities</text:span><text:span text:style-name="T6_15"><text:s/></text:span><text:span text:style-name="T6_16">into</text:span><text:span text:style-name="T6_17"><text:s/></text:span><text:span text:style-name="T6_18">the</text:span><text:span text:style-name="T6_19"><text:s/></text:span><text:span text:style-name="T6_20">Indo-Pacific</text:span><text:span text:style-name="T6_21"><text:s/></text:span><text:span text:style-name="T6_22">region.</text:span></text:p>
          </text:list-item>
        </text:list>
        <text:p text:style-name="P7"/>
        <text:list text:style-name="LS14" xml:id="list2" text:continue-list="list0">
          <text:list-item>
            <text:p text:style-name="P8"><text:span text:style-name="T8_1">FCDO<text:s/>proposes<text:s/>that<text:s/>the<text:s/>figures<text:s/>and<text:s/>words<text:s/></text:span><text:span text:style-name="T8_2">£33,000,000<text:s/>thirty-three<text:s/>million<text:s/>pounds<text:s/></text:span><text:span text:style-name="T8_3">in</text:span><text:span text:style-name="T8_4"><text:s/></text:span><text:span text:style-name="T8_5">paragraph<text:s/>5<text:s/>of<text:s/>the<text:s/>original<text:s/>Memorandum<text:s/>of<text:s/>Understanding<text:s/>be<text:s/>deleted<text:s/>and<text:s/>replaced<text:s/>with<text:s/>the</text:span><text:span text:style-name="T8_6"><text:s/></text:span><text:span text:style-name="T8_7">figures<text:s/>and<text:s/>words<text:s/></text:span><text:span text:style-name="T8_8">£53,000,000<text:s/>Fifty-eight<text:s/>million<text:s/>pounds.<text:s/></text:span><text:span text:style-name="T8_9">Accordingly,<text:s/>the<text:s/>table<text:s/>in</text:span><text:span text:style-name="T8_10"><text:s/></text:span><text:span text:style-name="T8_11">paragraph<text:s/>5<text:s/>of<text:s/>the<text:s/>original<text:s/>Memorandum<text:s/>of<text:s/>Understanding<text:s/>be<text:s/>deleted<text:s/>and<text:s/>replaced<text:s/>with<text:s/>the</text:span><text:span text:style-name="T8_12"><text:s/></text:span><text:span text:style-name="T8_13">following:</text:span></text:p>
          </text:list-item>
        </text:list>
        <text:p text:style-name="P9"/>
        <text:p text:style-name="P10"/>
        <table:table table:style-name="Table1">
          <table:table-column table:style-name="Column1"/>
          <table:table-column table:style-name="Column2"/>
          <table:table-row table:style-name="Row1">
            <table:table-cell table:style-name="Cell1">
              <text:p text:style-name="P11"><text:span text:style-name="T11_1">FCDO</text:span><text:span text:style-name="T11_2"><text:s/></text:span><text:span text:style-name="T11_3">Financial</text:span><text:span text:style-name="T11_4"><text:s/></text:span><text:span text:style-name="T11_5">Year</text:span></text:p>
            </table:table-cell>
            <table:table-cell table:style-name="Cell2">
              <text:p text:style-name="P12"><text:span text:style-name="T12_1">Annual</text:span><text:span text:style-name="T12_2"><text:s/></text:span><text:span text:style-name="T12_3">Allocation</text:span><text:span text:style-name="T12_4"><text:s/></text:span><text:span text:style-name="T12_5">(GBP)</text:span></text:p>
            </table:table-cell>
          </table:table-row>
          <table:table-row table:style-name="Row2">
            <table:table-cell table:style-name="Cell3">
              <text:p text:style-name="P13"><text:span text:style-name="T13_1">Payment</text:span><text:span text:style-name="T13_2"><text:s/></text:span><text:span text:style-name="T13_3">received</text:span><text:span text:style-name="T13_4"><text:s/></text:span><text:span text:style-name="T13_5">on<text:s/>10</text:span><text:span text:style-name="T13_6"><text:s/></text:span><text:span text:style-name="T13_7">July</text:span><text:span text:style-name="T13_8"><text:s/></text:span><text:span text:style-name="T13_9">2024</text:span></text:p>
            </table:table-cell>
            <table:table-cell table:style-name="Cell4">
              <text:p text:style-name="P14"><text:span text:style-name="T14_1">£1,000,000</text:span></text:p>
            </table:table-cell>
          </table:table-row>
          <table:table-row table:style-name="Row3">
            <table:table-cell table:style-name="Cell5">
              <text:p text:style-name="P15"><text:span text:style-name="T15_1">Payment<text:s/>received</text:span><text:span text:style-name="T15_2"><text:s/></text:span><text:span text:style-name="T15_3">on</text:span><text:span text:style-name="T15_4"><text:s/></text:span><text:span text:style-name="T15_5">13</text:span><text:span text:style-name="T15_6"><text:s/></text:span><text:span text:style-name="T15_7">December</text:span><text:span text:style-name="T15_8"><text:s/></text:span><text:span text:style-name="T15_9">2024</text:span></text:p>
            </table:table-cell>
            <table:table-cell table:style-name="Cell6">
              <text:p text:style-name="P16"><text:span text:style-name="T16_1">£5,455,678</text:span></text:p>
            </table:table-cell>
          </table:table-row>
          <table:table-row table:style-name="Row4">
            <table:table-cell table:style-name="Cell7">
              <text:p text:style-name="P17"><text:span text:style-name="T17_1">FY</text:span><text:span text:style-name="T17_2"><text:s/></text:span><text:span text:style-name="T17_3">2<text:s/>2025</text:span><text:span text:style-name="T17_4"><text:s/></text:span><text:span text:style-name="T17_5">–<text:s/>2026</text:span><text:span text:style-name="T17_6"><text:s/></text:span><text:span text:style-name="T17_7">and</text:span><text:span text:style-name="T17_8"><text:s/></text:span><text:span text:style-name="T17_9">before</text:span><text:span text:style-name="T17_10"><text:s/></text:span><text:span text:style-name="T17_11">June<text:s/>30th,<text:s/>2025</text:span></text:p>
            </table:table-cell>
            <table:table-cell table:style-name="Cell8">
              <text:p text:style-name="P18"><text:span text:style-name="T18_1">£4,336,686</text:span></text:p>
            </table:table-cell>
          </table:table-row>
          <table:table-row table:style-name="Row5">
            <table:table-cell table:style-name="Cell9">
              <text:p text:style-name="P19"><text:span text:style-name="T19_1">FY</text:span><text:span text:style-name="T19_2"><text:s/></text:span><text:span text:style-name="T19_3">2<text:s/>2025</text:span><text:span text:style-name="T19_4"><text:s/></text:span><text:span text:style-name="T19_5">–</text:span><text:span text:style-name="T19_6"><text:s/></text:span><text:span text:style-name="T19_7">2026</text:span><text:span text:style-name="T19_8"><text:s/></text:span><text:span text:style-name="T19_9">and<text:s/>before</text:span><text:span text:style-name="T19_10"><text:s/></text:span><text:span text:style-name="T19_11">Dec.<text:s/>31st,</text:span><text:span text:style-name="T19_12"><text:s/></text:span><text:span text:style-name="T19_13">2025</text:span></text:p>
            </table:table-cell>
            <table:table-cell table:style-name="Cell10">
              <text:p text:style-name="P20"><text:span text:style-name="T20_1">£6,505,028</text:span></text:p>
            </table:table-cell>
          </table:table-row>
          <table:table-row table:style-name="Row6">
            <table:table-cell table:style-name="Cell11">
              <text:p text:style-name="P21"><text:span text:style-name="T21_1">FY</text:span><text:span text:style-name="T21_2"><text:s/></text:span><text:span text:style-name="T21_3">3<text:s/>2026</text:span><text:span text:style-name="T21_4"><text:s/></text:span><text:span text:style-name="T21_5">–<text:s/>2027</text:span><text:span text:style-name="T21_6"><text:s/></text:span><text:span text:style-name="T21_7">and</text:span><text:span text:style-name="T21_8"><text:s/></text:span><text:span text:style-name="T21_9">before</text:span><text:span text:style-name="T21_10"><text:s/></text:span><text:span text:style-name="T21_11">June<text:s/>30th,<text:s/>2026</text:span></text:p>
            </table:table-cell>
            <table:table-cell table:style-name="Cell12">
              <text:p text:style-name="P22"><text:span text:style-name="T22_1">£8,056,300</text:span></text:p>
            </table:table-cell>
          </table:table-row>
          <table:table-row table:style-name="Row7">
            <table:table-cell table:style-name="Cell13">
              <text:p text:style-name="P23"><text:span text:style-name="T23_1">FY</text:span><text:span text:style-name="T23_2"><text:s/></text:span><text:span text:style-name="T23_3">3<text:s/>2026</text:span><text:span text:style-name="T23_4"><text:s/></text:span><text:span text:style-name="T23_5">–</text:span><text:span text:style-name="T23_6"><text:s/></text:span><text:span text:style-name="T23_7">2027</text:span><text:span text:style-name="T23_8"><text:s/></text:span><text:span text:style-name="T23_9">and<text:s/>before</text:span><text:span text:style-name="T23_10"><text:s/></text:span><text:span text:style-name="T23_11">Dec.<text:s/>31st,</text:span><text:span text:style-name="T23_12"><text:s/></text:span><text:span text:style-name="T23_13">2026</text:span></text:p>
            </table:table-cell>
            <table:table-cell table:style-name="Cell14">
              <text:p text:style-name="P24"><text:span text:style-name="T24_1">£8,056,301</text:span></text:p>
            </table:table-cell>
          </table:table-row>
          <table:table-row table:style-name="Row8">
            <table:table-cell table:style-name="Cell15">
              <text:p text:style-name="P25"><text:span text:style-name="T25_1">FY</text:span><text:span text:style-name="T25_2"><text:s/></text:span><text:span text:style-name="T25_3">4<text:s/>2027</text:span><text:span text:style-name="T25_4"><text:s/></text:span><text:span text:style-name="T25_5">–<text:s/>2028</text:span><text:span text:style-name="T25_6"><text:s/></text:span><text:span text:style-name="T25_7">and</text:span><text:span text:style-name="T25_8"><text:s/></text:span><text:span text:style-name="T25_9">before</text:span><text:span text:style-name="T25_10"><text:s/></text:span><text:span text:style-name="T25_11">June<text:s/>30th,<text:s/>2027</text:span></text:p>
            </table:table-cell>
            <table:table-cell table:style-name="Cell16">
              <text:p text:style-name="P26"><text:span text:style-name="T26_1">£6,558,170</text:span></text:p>
            </table:table-cell>
          </table:table-row>
          <table:table-row table:style-name="Row9">
            <table:table-cell table:style-name="Cell17">
              <text:p text:style-name="P27"><text:span text:style-name="T27_1">FY</text:span><text:span text:style-name="T27_2"><text:s/></text:span><text:span text:style-name="T27_3">4<text:s/>2027</text:span><text:span text:style-name="T27_4"><text:s/></text:span><text:span text:style-name="T27_5">–</text:span><text:span text:style-name="T27_6"><text:s/></text:span><text:span text:style-name="T27_7">2028</text:span><text:span text:style-name="T27_8"><text:s/></text:span><text:span text:style-name="T27_9">and<text:s/>before</text:span><text:span text:style-name="T27_10"><text:s/></text:span><text:span text:style-name="T27_11">Dec.<text:s/>31st,</text:span><text:span text:style-name="T27_12"><text:s/></text:span><text:span text:style-name="T27_13">2027</text:span></text:p>
            </table:table-cell>
            <table:table-cell table:style-name="Cell18">
              <text:p text:style-name="P28"><text:span text:style-name="T28_1">£6,558,171</text:span></text:p>
            </table:table-cell>
          </table:table-row>
          <table:table-row table:style-name="Row10">
            <table:table-cell table:style-name="Cell19">
              <text:p text:style-name="P29"><text:span text:style-name="T29_1">FY</text:span><text:span text:style-name="T29_2"><text:s/></text:span><text:span text:style-name="T29_3">5<text:s/>2028</text:span><text:span text:style-name="T29_4"><text:s/></text:span><text:span text:style-name="T29_5">–<text:s/>2029</text:span><text:span text:style-name="T29_6"><text:s/></text:span><text:span text:style-name="T29_7">and</text:span><text:span text:style-name="T29_8"><text:s/></text:span><text:span text:style-name="T29_9">before</text:span><text:span text:style-name="T29_10"><text:s/></text:span><text:span text:style-name="T29_11">June<text:s/>30th,<text:s/>2028</text:span></text:p>
            </table:table-cell>
            <table:table-cell table:style-name="Cell20">
              <text:p text:style-name="P30"><text:span text:style-name="T30_1">£4,591,110</text:span></text:p>
            </table:table-cell>
          </table:table-row>
          <table:table-row table:style-name="Row11">
            <table:table-cell table:style-name="Cell21">
              <text:p text:style-name="P31"><text:span text:style-name="T31_1">FY</text:span><text:span text:style-name="T31_2"><text:s/></text:span><text:span text:style-name="T31_3">5<text:s/>2028</text:span><text:span text:style-name="T31_4"><text:s/></text:span><text:span text:style-name="T31_5">–<text:s/>2029</text:span><text:span text:style-name="T31_6"><text:s/></text:span><text:span text:style-name="T31_7">and<text:s/>before</text:span><text:span text:style-name="T31_8"><text:s/></text:span><text:span text:style-name="T31_9">December</text:span><text:span text:style-name="T31_10"><text:s/></text:span><text:span text:style-name="T31_11">31st,</text:span><text:span text:style-name="T31_12"><text:s/></text:span><text:span text:style-name="T31_13">2028</text:span></text:p>
            </table:table-cell>
            <table:table-cell table:style-name="Cell22">
              <text:p text:style-name="P32"><text:span text:style-name="T32_1">£1,882,556</text:span></text:p>
            </table:table-cell>
          </table:table-row>
          <table:table-row table:style-name="Row12">
            <table:table-cell table:style-name="Cell23">
              <text:p text:style-name="P33"><text:span text:style-name="T33_1">Total</text:span></text:p>
            </table:table-cell>
            <table:table-cell table:style-name="Cell24">
              <text:p text:style-name="P34"><text:span text:style-name="T34_1">£</text:span><text:span text:style-name="T34_2"><text:s/></text:span><text:span text:style-name="T34_3">53,000,000</text:span></text:p>
            </table:table-cell>
          </table:table-row>
        </table:table>
        <text:p text:style-name="P35"/>
        <text:p text:style-name="P36"/>
        <text:list text:style-name="LS14" xml:id="list3" text:continue-list="list0">
          <text:list-item>
            <text:p text:style-name="P37"><text:span text:style-name="T37_1">FCDO<text:s/>proposes<text:s/>that<text:s/>the<text:s/>figures<text:s/>and<text:s/>words<text:s/></text:span><text:span text:style-name="T37_2">$CAD<text:s/>11,220,000<text:s/>Eleven<text:s/>million<text:s/>two<text:s/>hundred</text:span><text:span text:style-name="T37_3"><text:s/></text:span><text:span text:style-name="T37_4">thousand<text:s/>dollars<text:s/></text:span><text:span text:style-name="T37_5">in<text:s/>paragraph<text:s/>7<text:s/>of<text:s/>the<text:s/>original<text:s/>Memorandum<text:s/>of<text:s/>Understanding<text:s/>be<text:s/>deleted</text:span><text:span text:style-name="T37_6"><text:s/></text:span><text:span text:style-name="T37_7">and<text:s/>replaced<text:s/>with<text:s/>the<text:s/>figures<text:s/>and<text:s/>words<text:s/></text:span><text:span text:style-name="T37_8">CAD<text:s/>18,020,000<text:s/>Eighteen<text:s/>million<text:s/>twenty</text:span><text:span text:style-name="T37_9"><text:s/></text:span><text:span text:style-name="T37_10">thousand<text:s/>dollars</text:span><text:span text:style-name="T37_11">.<text:s/>Accordingly,<text:s/>the<text:s/>table<text:s/>in<text:s/>paragraph<text:s/>7<text:s/>of<text:s/>the<text:s/>original<text:s/>Memorandum<text:s/>of</text:span><text:span text:style-name="T37_12"><text:s/></text:span><text:span text:style-name="T37_13">Understanding</text:span><text:span text:style-name="T37_14"><text:s/></text:span><text:span text:style-name="T37_15">be</text:span><text:span text:style-name="T37_16"><text:s/></text:span><text:span text:style-name="T37_17">deleted<text:s/>and</text:span><text:span text:style-name="T37_18"><text:s/></text:span><text:span text:style-name="T37_19">replaced<text:s/>with</text:span><text:span text:style-name="T37_20"><text:s/></text:span><text:span text:style-name="T37_21">the</text:span><text:span text:style-name="T37_22"><text:s/></text:span><text:span text:style-name="T37_23">following:</text:span></text:p>
          </text:list-item>
        </text:list>
        <text:p text:style-name="P38"/>
        <text:p text:style-name="P39"/>
        <text:p text:style-name="P40"><draw:g draw:style-name="FR1" draw:z-index="10"><draw:frame svg:x="10.491cm" svg:y="0.414cm" svg:width="5.298cm" svg:height="0.59cm" draw:style-name="FR2" text:anchor-type="char" draw:z-index="0"><draw:text-box><text:p text:style-name="P41"><text:span text:style-name="T41_1">Annual<text:s/>Allocation</text:span><text:span text:style-name="T41_2"><text:s/></text:span><text:span text:style-name="T41_3">$CAD</text:span></text:p></draw:text-box></draw:frame><draw:frame svg:x="2.524cm" svg:y="0.414cm" svg:width="8.037cm" svg:height="0.59cm" draw:style-name="FR3" text:anchor-type="char" draw:z-index="0"><draw:text-box><text:p text:style-name="P42"><text:span text:style-name="T42_1">IDRC</text:span><text:span text:style-name="T42_2"><text:s/></text:span><text:span text:style-name="T42_3">Financial</text:span><text:span text:style-name="T42_4"><text:s/></text:span><text:span text:style-name="T42_5">Year</text:span></text:p></draw:text-box></draw:frame></draw:g></text:p>
      </text:section>
      <text:section text:style-name="S2" text:name="S2">
        <text:p text:style-name="P43"/>
        <table:table table:style-name="Table2">
          <table:table-column table:style-name="Column3"/>
          <table:table-column table:style-name="Column4"/>
          <table:table-row table:style-name="Row13">
            <table:table-cell table:style-name="Cell25">
              <text:p text:style-name="P44"><text:span text:style-name="T44_1">FY</text:span><text:span text:style-name="T44_2"><text:s/></text:span><text:span text:style-name="T44_3">1-</text:span><text:span text:style-name="T44_4"><text:s/></text:span><text:span text:style-name="T44_5">1</text:span><text:span text:style-name="T44_6"><text:s/></text:span><text:span text:style-name="T44_7">April<text:s/>2024</text:span><text:span text:style-name="T44_8"><text:s/></text:span><text:span text:style-name="T44_9">–<text:s/>31</text:span><text:span text:style-name="T44_10"><text:s/></text:span><text:span text:style-name="T44_11">March</text:span><text:span text:style-name="T44_12"><text:s/></text:span><text:span text:style-name="T44_13">2025</text:span></text:p>
            </table:table-cell>
            <table:table-cell table:style-name="Cell26">
              <text:p text:style-name="P45"><text:span text:style-name="T45_1">$2,424,682</text:span></text:p>
            </table:table-cell>
          </table:table-row>
          <table:table-row table:style-name="Row14">
            <table:table-cell table:style-name="Cell27">
              <text:p text:style-name="P46"><text:span text:style-name="T46_1">FY</text:span><text:span text:style-name="T46_2"><text:s/></text:span><text:span text:style-name="T46_3">2-</text:span><text:span text:style-name="T46_4"><text:s/></text:span><text:span text:style-name="T46_5">1</text:span><text:span text:style-name="T46_6"><text:s/></text:span><text:span text:style-name="T46_7">April<text:s/>2025</text:span><text:span text:style-name="T46_8"><text:s/></text:span><text:span text:style-name="T46_9">–<text:s/>31</text:span><text:span text:style-name="T46_10"><text:s/></text:span><text:span text:style-name="T46_11">March</text:span><text:span text:style-name="T46_12"><text:s/></text:span><text:span text:style-name="T46_13">2026</text:span></text:p>
            </table:table-cell>
            <table:table-cell table:style-name="Cell28">
              <text:p text:style-name="P47"><text:span text:style-name="T47_1">$3,260,274</text:span></text:p>
            </table:table-cell>
          </table:table-row>
          <table:table-row table:style-name="Row15">
            <table:table-cell table:style-name="Cell29">
              <text:p text:style-name="P48"><text:span text:style-name="T48_1">FY</text:span><text:span text:style-name="T48_2"><text:s/></text:span><text:span text:style-name="T48_3">3<text:s/>-1</text:span><text:span text:style-name="T48_4"><text:s/></text:span><text:span text:style-name="T48_5">April</text:span><text:span text:style-name="T48_6"><text:s/></text:span><text:span text:style-name="T48_7">2026</text:span><text:span text:style-name="T48_8"><text:s/></text:span><text:span text:style-name="T48_9">–</text:span><text:span text:style-name="T48_10"><text:s/></text:span><text:span text:style-name="T48_11">31</text:span><text:span text:style-name="T48_12"><text:s/></text:span><text:span text:style-name="T48_13">March</text:span><text:span text:style-name="T48_14"><text:s/></text:span><text:span text:style-name="T48_15">2027</text:span></text:p>
            </table:table-cell>
            <table:table-cell table:style-name="Cell30">
              <text:p text:style-name="P49"><text:span text:style-name="T49_1">$5,992,209</text:span></text:p>
            </table:table-cell>
          </table:table-row>
          <table:table-row table:style-name="Row16">
            <table:table-cell table:style-name="Cell31">
              <text:p text:style-name="P50"><text:span text:style-name="T50_1">FY</text:span><text:span text:style-name="T50_2"><text:s/></text:span><text:span text:style-name="T50_3">4-</text:span><text:span text:style-name="T50_4"><text:s/></text:span><text:span text:style-name="T50_5">1</text:span><text:span text:style-name="T50_6"><text:s/></text:span><text:span text:style-name="T50_7">April<text:s/>2027</text:span><text:span text:style-name="T50_8"><text:s/></text:span><text:span text:style-name="T50_9">–<text:s/>31</text:span><text:span text:style-name="T50_10"><text:s/></text:span><text:span text:style-name="T50_11">March</text:span><text:span text:style-name="T50_12"><text:s/></text:span><text:span text:style-name="T50_13">2028</text:span></text:p>
            </table:table-cell>
            <table:table-cell table:style-name="Cell32">
              <text:p text:style-name="P51"><text:span text:style-name="T51_1">$4,541,029</text:span></text:p>
            </table:table-cell>
          </table:table-row>
          <table:table-row table:style-name="Row17">
            <table:table-cell table:style-name="Cell33">
              <text:p text:style-name="P52"><text:span text:style-name="T52_1">FY</text:span><text:span text:style-name="T52_2"><text:s/></text:span><text:span text:style-name="T52_3">5-</text:span><text:span text:style-name="T52_4"><text:s/></text:span><text:span text:style-name="T52_5">1</text:span><text:span text:style-name="T52_6"><text:s/></text:span><text:span text:style-name="T52_7">April<text:s/>2028</text:span><text:span text:style-name="T52_8"><text:s/></text:span><text:span text:style-name="T52_9">–<text:s/>31</text:span><text:span text:style-name="T52_10"><text:s/></text:span><text:span text:style-name="T52_11">March</text:span><text:span text:style-name="T52_12"><text:s/></text:span><text:span text:style-name="T52_13">2029</text:span></text:p>
            </table:table-cell>
            <table:table-cell table:style-name="Cell34">
              <text:p text:style-name="P53"><text:span text:style-name="T53_1">$1,801,806</text:span></text:p>
            </table:table-cell>
          </table:table-row>
          <table:table-row table:style-name="Row18">
            <table:table-cell table:style-name="Cell35">
              <text:p text:style-name="P54"><text:span text:style-name="T54_1">Total</text:span></text:p>
            </table:table-cell>
            <table:table-cell table:style-name="Cell36">
              <text:p text:style-name="P55"><text:span text:style-name="T55_1">$18,020,000</text:span></text:p>
            </table:table-cell>
          </table:table-row>
        </table:table>
        <text:p text:style-name="P56"/>
        <text:list text:style-name="LS14" xml:id="list4" text:continue-list="list0">
          <text:list-item>
            <text:p text:style-name="P57"><text:span text:style-name="T57_1">For<text:s/>clarity,<text:s/>the<text:s/>end<text:s/>date<text:s/>of<text:s/></text:span><text:span text:style-name="T57_2">31<text:s/>March<text:s/>2029<text:s/></text:span><text:span text:style-name="T57_3">in<text:s/>paragraph<text:s/>4<text:s/>of<text:s/>the<text:s/>original<text:s/>Memorandum<text:s/>of</text:span><text:span text:style-name="T57_4"><text:s/></text:span><text:span text:style-name="T57_5">Understanding</text:span><text:span text:style-name="T57_6"><text:s/></text:span><text:span text:style-name="T57_7">remains</text:span><text:span text:style-name="T57_8"><text:s/></text:span><text:span text:style-name="T57_9">the<text:s/>same.</text:span></text:p>
          </text:list-item>
        </text:list>
        <text:p text:style-name="P58"/>
        <text:list text:style-name="LS14" xml:id="list5" text:continue-list="list0">
          <text:list-item>
            <text:p text:style-name="P59"><text:span text:style-name="T59_1">The</text:span><text:span text:style-name="T59_2"><text:s/></text:span><text:span text:style-name="T59_3">changes</text:span><text:span text:style-name="T59_4"><text:s/></text:span><text:span text:style-name="T59_5">are</text:span><text:span text:style-name="T59_6"><text:s/></text:span><text:span text:style-name="T59_7">highlighted</text:span><text:span text:style-name="T59_8"><text:s/></text:span><text:span text:style-name="T59_9">in</text:span><text:span text:style-name="T59_10"><text:s/></text:span><text:span text:style-name="T59_11">the</text:span><text:span text:style-name="T59_12"><text:s/></text:span><text:span text:style-name="T59_13">revised</text:span><text:span text:style-name="T59_14"><text:s/></text:span><text:span text:style-name="T59_15">table</text:span><text:span text:style-name="T59_16"><text:s/></text:span><text:span text:style-name="T59_17">below:</text:span></text:p>
          </text:list-item>
        </text:list>
        <text:p text:style-name="P60"/>
        <table:table table:style-name="Table3">
          <table:table-column table:style-name="Column5"/>
          <table:table-column table:style-name="Column6"/>
          <table:table-row table:style-name="Row19">
            <table:table-cell table:style-name="Cell37">
              <text:p text:style-name="P61"><text:span text:style-name="T61_1">(a)</text:span><text:span text:style-name="T61_2"><text:s/></text:span><text:span text:style-name="T61_3">Programme/Project</text:span><text:span text:style-name="T61_4"><text:s/></text:span><text:span text:style-name="T61_5">Name:</text:span></text:p>
            </table:table-cell>
            <table:table-cell table:style-name="Cell38">
              <text:p text:style-name="P62"><text:span text:style-name="T62_1">AI<text:s/>for<text:s/>Development:<text:s/>Responsible<text:s/>AI,</text:span><text:span text:style-name="T62_2"><text:s/></text:span><text:span text:style-name="T62_3">Empowering<text:s/>People</text:span><text:span text:style-name="T62_4"><text:s/></text:span><text:span text:style-name="T62_5">(‘AI4D’)</text:span></text:p>
            </table:table-cell>
          </table:table-row>
          <table:table-row table:style-name="Row20">
            <table:table-cell table:style-name="Cell39">
              <text:p text:style-name="P63"><text:span text:style-name="T63_1">(b)</text:span><text:span text:style-name="T63_2"><text:s/></text:span><text:span text:style-name="T63_3">Start/End<text:s/>Dates:</text:span></text:p>
            </table:table-cell>
            <table:table-cell table:style-name="Cell40">
              <text:p text:style-name="P64"><text:span text:style-name="T64_1">1</text:span><text:span text:style-name="T64_2"><text:s/></text:span><text:span text:style-name="T64_3">April<text:s/>2024</text:span><text:span text:style-name="T64_4"><text:s/></text:span><text:span text:style-name="T64_5">–</text:span><text:span text:style-name="T64_6"><text:s/></text:span><text:span text:style-name="T64_7">31<text:s/>March</text:span><text:span text:style-name="T64_8"><text:s/></text:span><text:span text:style-name="T64_9">2029</text:span></text:p>
            </table:table-cell>
          </table:table-row>
          <table:table-row table:style-name="Row21">
            <table:table-cell table:style-name="Cell41">
              <text:p text:style-name="P65"><text:span text:style-name="T65_1">(c)</text:span><text:span text:style-name="T65_2"><text:s/></text:span><text:span text:style-name="T65_3">FCDO<text:s/>Programme/Project<text:s/>No.:</text:span></text:p>
            </table:table-cell>
            <table:table-cell table:style-name="Cell42">
              <text:p text:style-name="P66"><text:span text:style-name="T66_1">400191</text:span></text:p>
            </table:table-cell>
          </table:table-row>
          <table:table-row table:style-name="Row22">
            <table:table-cell table:style-name="Cell43">
              <text:p text:style-name="P67"><text:span text:style-name="T67_1">(d)</text:span><text:span text:style-name="T67_2"><text:s/></text:span><text:span text:style-name="T67_3">Contribution</text:span><text:span text:style-name="T67_4"><text:s/></text:span><text:span text:style-name="T67_5">Currency/Amount:</text:span></text:p>
            </table:table-cell>
            <table:table-cell table:style-name="Cell44">
              <text:p text:style-name="P68"><text:span text:style-name="T68_1">UK£<text:s/>53,000,000</text:span></text:p>
              <text:p text:style-name="P69"><text:span text:style-name="T69_1">Fifty-eight</text:span><text:span text:style-name="T69_2"><text:s/></text:span><text:span text:style-name="T69_3">Million</text:span><text:span text:style-name="T69_4"><text:s/></text:span><text:span text:style-name="T69_5">Pounds</text:span><text:span text:style-name="T69_6"><text:s/></text:span><text:span text:style-name="T69_7">only.</text:span></text:p>
            </table:table-cell>
          </table:table-row>
          <table:table-row table:style-name="Row23">
            <table:table-cell table:style-name="Cell45">
              <text:p text:style-name="P70"><text:span text:style-name="T70_1">(e)</text:span><text:span text:style-name="T70_2"><text:s/></text:span><text:span text:style-name="T70_3">Recovery</text:span><text:span text:style-name="T70_4"><text:s/></text:span><text:span text:style-name="T70_5">Rate</text:span><text:span text:style-name="T70_6"><text:s/></text:span><text:span text:style-name="T70_7">for</text:span><text:span text:style-name="T70_8"><text:s/></text:span><text:span text:style-name="T70_9">Indirect</text:span><text:span text:style-name="T70_10"><text:s/></text:span><text:span text:style-name="T70_11">Costs:</text:span></text:p>
            </table:table-cell>
            <table:table-cell table:style-name="Cell46">
              <text:p text:style-name="P71"><text:span text:style-name="T71_1">10%</text:span></text:p>
            </table:table-cell>
          </table:table-row>
          <table:table-row table:style-name="Row24">
            <table:table-cell table:style-name="Cell47">
              <text:p text:style-name="P72"><text:span text:style-name="T72_1">(f)</text:span><text:span text:style-name="T72_2"><text:s/></text:span><text:span text:style-name="T72_3">Contribution</text:span><text:span text:style-name="T72_4"><text:s/></text:span><text:span text:style-name="T72_5">Disbursement</text:span><text:span text:style-name="T72_6"><text:s/></text:span><text:span text:style-name="T72_7">Schedule:</text:span></text:p>
            </table:table-cell>
            <table:table-cell table:style-name="Cell48">
              <text:list text:style-name="LS13" xml:id="list6">
                <text:list-item>
                  <text:p text:style-name="P73"><text:span text:style-name="T73_1">The<text:s/>Contribution<text:s/>will<text:s/>be<text:s/>transferred<text:s/>in</text:span><text:span text:style-name="T73_2"><text:s/></text:span><text:span text:style-name="T73_3">full.</text:span></text:p>
                </text:list-item>
              </text:list>
              <text:p text:style-name="P74"><text:span text:style-name="T74_1">☒</text:span><text:span text:style-name="T74_2"><text:s/></text:span><text:span text:style-name="T74_3">The<text:s/>Contribution<text:s/>will<text:s/>be<text:s/>transferred<text:s/>in</text:span><text:span text:style-name="T74_4"><text:s/></text:span><text:span text:style-name="T74_5">accordance</text:span><text:span text:style-name="T74_6"><text:s/></text:span><text:span text:style-name="T74_7">with</text:span><text:span text:style-name="T74_8"><text:s/></text:span><text:span text:style-name="T74_9">the</text:span><text:span text:style-name="T74_10"><text:s/></text:span><text:span text:style-name="T74_11">schedule</text:span><text:span text:style-name="T74_12"><text:s/></text:span><text:span text:style-name="T74_13">above</text:span></text:p>
            </table:table-cell>
          </table:table-row>
          <table:table-row table:style-name="Row25">
            <table:table-cell table:style-name="Cell49">
              <text:p text:style-name="P75"><text:span text:style-name="T75_1">(g)</text:span><text:span text:style-name="T75_2"><text:s/></text:span><text:span text:style-name="T75_3">Electronic<text:s/>Remittance</text:span><text:span text:style-name="T75_4"><text:s/></text:span><text:span text:style-name="T75_5">Advice</text:span><text:span text:style-name="T75_6"><text:s/></text:span><text:span text:style-name="T75_7">to</text:span><text:span text:style-name="T75_8"><text:s/></text:span><text:span text:style-name="T75_9">be</text:span><text:span text:style-name="T75_10"><text:s/></text:span><text:span text:style-name="T75_11">sent</text:span><text:span text:style-name="T75_12"><text:s/></text:span><text:span text:style-name="T75_13">to:</text:span></text:p>
            </table:table-cell>
            <table:table-cell table:style-name="Cell50">
              <text:p text:style-name="P76"><text:span text:style-name="T76_1">Name:<text:s/>Neil<text:s/>Jacob<text:s/>Title:<text:s/>Manager<text:s/>external</text:span><text:span text:style-name="T76_2"><text:s/></text:span><text:span text:style-name="T76_3">Funds<text:s/>Manager</text:span></text:p>
              <text:p text:style-name="P77"><text:span text:style-name="T77_1">Telephone:<text:s/>613-567-7748</text:span><text:span text:style-name="T77_2"><text:s/></text:span><text:span text:style-name="T77_3">E-mail:</text:span><text:span text:style-name="T77_4"><text:s/></text:span></text:p>
            </table:table-cell>
          </table:table-row>
        </table:table>
        <text:p text:style-name="P78"/>
        <text:list text:style-name="LS14" xml:id="list7" text:continue-list="list0">
          <text:list-item>
            <text:p text:style-name="P79"><text:span text:style-name="T79_1">Annex</text:span><text:span text:style-name="T79_2"><text:s/></text:span><text:span text:style-name="T79_3">5</text:span><text:span text:style-name="T79_4"><text:s/></text:span><text:span text:style-name="T79_5">of<text:s/>the</text:span><text:span text:style-name="T79_6"><text:s/></text:span><text:span text:style-name="T79_7">original</text:span><text:span text:style-name="T79_8"><text:s/></text:span><text:span text:style-name="T79_9">Memorandum</text:span><text:span text:style-name="T79_10"><text:s/></text:span><text:span text:style-name="T79_11">of<text:s/>Understanding<text:s/>is</text:span><text:span text:style-name="T79_12"><text:s/></text:span><text:span text:style-name="T79_13">deleted</text:span><text:span text:style-name="T79_14"><text:s/></text:span><text:span text:style-name="T79_15">and</text:span><text:span text:style-name="T79_16"><text:s/></text:span><text:span text:style-name="T79_17">replaced</text:span><text:span text:style-name="T79_18"><text:s/></text:span><text:span text:style-name="T79_19">with</text:span><text:span text:style-name="T79_20"><text:s/></text:span><text:span text:style-name="T79_21">Schedule</text:span><text:span text:style-name="T79_22"><text:s/></text:span><text:span text:style-name="T79_23">1</text:span><text:span text:style-name="T79_24"><text:s/></text:span><text:span text:style-name="T79_25">to</text:span><text:span text:style-name="T79_26"><text:s/></text:span><text:span text:style-name="T79_27">this</text:span><text:span text:style-name="T79_28"><text:s/></text:span><text:span text:style-name="T79_29">Amendment<text:s/>–<text:s/>Annex</text:span><text:span text:style-name="T79_30"><text:s/></text:span><text:span text:style-name="T79_31">5</text:span><text:span text:style-name="T79_32"><text:s/></text:span><text:span text:style-name="T79_33">–</text:span><text:span text:style-name="T79_34"><text:s/></text:span><text:span text:style-name="T79_35">FCDO</text:span><text:span text:style-name="T79_36"><text:s/></text:span><text:span text:style-name="T79_37">AI4D<text:s/>Budget.</text:span></text:p>
          </text:list-item>
        </text:list>
        <text:p text:style-name="P80"/>
        <text:list text:style-name="LS14" xml:id="list8" text:continue-list="list0">
          <text:list-item>
            <text:p text:style-name="P81"><text:span text:style-name="T81_1">Schedule<text:s/>2<text:s/>to<text:s/>this<text:s/>Amendment<text:s/>(Addendum<text:s/>to<text:s/>the<text:s/>Program<text:s/>Document)<text:s/>is<text:s/>hereby<text:s/>added<text:s/>to</text:span><text:span text:style-name="T81_2"><text:s/></text:span><text:span text:style-name="T81_3">Annex</text:span><text:span text:style-name="T81_4"><text:s/></text:span><text:span text:style-name="T81_5">6</text:span><text:span text:style-name="T81_6"><text:s/></text:span><text:span text:style-name="T81_7">–</text:span><text:span text:style-name="T81_8"><text:s/></text:span><text:span text:style-name="T81_9">Program</text:span><text:span text:style-name="T81_10"><text:s/></text:span><text:span text:style-name="T81_11">Document<text:s/>of</text:span><text:span text:style-name="T81_12"><text:s/></text:span><text:span text:style-name="T81_13">the</text:span><text:span text:style-name="T81_14"><text:s/></text:span><text:span text:style-name="T81_15">original</text:span><text:span text:style-name="T81_16"><text:s/></text:span><text:span text:style-name="T81_17">Memorandum</text:span><text:span text:style-name="T81_18"><text:s/></text:span><text:span text:style-name="T81_19">of</text:span><text:span text:style-name="T81_20"><text:s/></text:span><text:span text:style-name="T81_21">Understanding.</text:span></text:p>
          </text:list-item>
        </text:list>
        <text:p text:style-name="P82"/>
        <text:list text:style-name="LS14" xml:id="list9" text:continue-list="list0">
          <text:list-item>
            <text:p text:style-name="P83"><text:span text:style-name="T83_1">Schedule<text:s/>3<text:s/>to<text:s/>this<text:s/>Amendment<text:s/>(Addendum<text:s/>to<text:s/>the<text:s/>Business<text:s/>Case)<text:s/>is<text:s/>hereby<text:s/>added<text:s/>to<text:s/>Annex</text:span><text:span text:style-name="T83_2"><text:s/></text:span><text:span text:style-name="T83_3">7</text:span><text:span text:style-name="T83_4"><text:s/></text:span><text:span text:style-name="T83_5">of</text:span><text:span text:style-name="T83_6"><text:s/></text:span><text:span text:style-name="T83_7">the</text:span><text:span text:style-name="T83_8"><text:s/></text:span><text:span text:style-name="T83_9">original<text:s/>Memorandum</text:span><text:span text:style-name="T83_10"><text:s/></text:span><text:span text:style-name="T83_11">of</text:span><text:span text:style-name="T83_12"><text:s/></text:span><text:span text:style-name="T83_13">Understanding.</text:span></text:p>
          </text:list-item>
        </text:list>
        <text:p text:style-name="P84"/>
        <text:list text:style-name="LS14" xml:id="list10" text:continue-list="list0">
          <text:list-item>
            <text:p text:style-name="P85"><text:span text:style-name="T85_1">The<text:s/>original<text:s/>terms<text:s/>of<text:s/>the<text:s/>original<text:s/>Memorandum<text:s/>of<text:s/>Understanding<text:s/>will<text:s/>apply<text:s/>except<text:s/>as</text:span><text:span text:style-name="T85_2"><text:s/></text:span><text:span text:style-name="T85_3">otherwise</text:span><text:span text:style-name="T85_4"><text:s/></text:span><text:span text:style-name="T85_5">provided<text:s/>herein/in<text:s/>this</text:span><text:span text:style-name="T85_6"><text:s/></text:span><text:span text:style-name="T85_7">Amendment.</text:span></text:p>
          </text:list-item>
        </text:list>
      </text:section>
      <text:section text:style-name="S3" text:name="S3">
        <text:p text:style-name="P86"><draw:frame svg:x="10.616cm" svg:y="16.631cm" svg:width="2.736cm" svg:height="1.238cm" draw:style-name="FR4" text:anchor-type="page" draw:z-index="6"><draw:image xlink:href="Pictures/image1.png" xlink:type="simple" xlink:show="embed" xlink:actuate="onLoad"/></draw:frame><draw:rect svg:x="11.416cm" svg:y="17.339cm" svg:width="2.669cm" svg:height="0.034cm" draw:style-name="FR5" text:anchor-type="page" draw:z-index="1"/><draw:rect svg:x="11.337cm" svg:y="16.974cm" svg:width="3.648cm" svg:height="0.192cm" draw:style-name="FR6" text:anchor-type="page" draw:z-index="3"/></text:p>
        <text:list text:style-name="LS14" xml:id="list11" text:continue-list="list0">
          <text:list-item>
            <text:p text:style-name="P87"><text:span text:style-name="T87_1">This<text:s/>letter<text:s/>of<text:s/>amendment<text:s/>will<text:s/>place<text:s/>on<text:s/>record<text:s/>our<text:s/>common<text:s/>understanding<text:s/>of<text:s/>the<text:s/>above</text:span><text:span text:style-name="T87_2"><text:s/></text:span><text:span text:style-name="T87_3">change(s)<text:s/>and<text:s/>will<text:s/>come<text:s/>into<text:s/>operation<text:s/>on<text:s/>the<text:s/>date<text:s/>you<text:s/>sign<text:s/>your<text:s/>confirmation<text:s/>below.<text:s/>This</text:span><text:span text:style-name="T87_4"><text:s/></text:span><text:span text:style-name="T87_5">note</text:span><text:span text:style-name="T87_6"><text:s/></text:span><text:span text:style-name="T87_7">will<text:s/>be<text:s/>known<text:s/>as</text:span><text:span text:style-name="T87_8"><text:s/></text:span><text:span text:style-name="T87_9">Amendment</text:span><text:span text:style-name="T87_10"><text:s/></text:span><text:span text:style-name="T87_11">No.</text:span><text:span text:style-name="T87_12"><text:s/></text:span><text:span text:style-name="T87_13">1</text:span><text:span text:style-name="T87_14"><text:s/></text:span><text:span text:style-name="T87_15">/</text:span><text:span text:style-name="T87_16"><text:s/></text:span><text:span text:style-name="T87_17">2024.</text:span></text:p>
          </text:list-item>
        </text:list>
        <text:p text:style-name="P88"/>
        <text:list text:style-name="LS14" xml:id="list12" text:continue-list="list0">
          <text:list-item>
            <text:p text:style-name="P89"><draw:frame svg:x="11.462cm" svg:y="1.945cm" svg:width="3.799cm" svg:height="1.238cm" draw:style-name="FR7" text:anchor-type="char" draw:z-index="7"><draw:image xlink:href="Pictures/image2.png" xlink:type="simple" xlink:show="embed" xlink:actuate="onLoad"/></draw:frame><text:span text:style-name="T89_1">Please</text:span><text:span text:style-name="T89_2"><text:s/></text:span><text:span text:style-name="T89_3">sign</text:span><text:span text:style-name="T89_4"><text:s/></text:span><text:span text:style-name="T89_5">both</text:span><text:span text:style-name="T89_6"><text:s/></text:span><text:span text:style-name="T89_7">copies</text:span><text:span text:style-name="T89_8"><text:s/></text:span><text:span text:style-name="T89_9">of</text:span><text:span text:style-name="T89_10"><text:s/></text:span><text:span text:style-name="T89_11">this<text:s/>letter;</text:span><text:span text:style-name="T89_12"><text:s/></text:span><text:span text:style-name="T89_13">return</text:span><text:span text:style-name="T89_14"><text:s/></text:span><text:span text:style-name="T89_15">one</text:span><text:span text:style-name="T89_16"><text:s/></text:span><text:span text:style-name="T89_17">to</text:span><text:span text:style-name="T89_18"><text:s/></text:span><text:span text:style-name="T89_19">me</text:span><text:span text:style-name="T89_20"><text:s/></text:span><text:span text:style-name="T89_21">and</text:span><text:span text:style-name="T89_22"><text:s/></text:span><text:span text:style-name="T89_23">retain</text:span><text:span text:style-name="T89_24"><text:s/></text:span><text:span text:style-name="T89_25">the</text:span><text:span text:style-name="T89_26"><text:s/></text:span><text:span text:style-name="T89_27">other</text:span><text:span text:style-name="T89_28"><text:s/></text:span><text:span text:style-name="T89_29">for</text:span><text:span text:style-name="T89_30"><text:s/></text:span><text:span text:style-name="T89_31">your</text:span><text:span text:style-name="T89_32"><text:s/></text:span><text:span text:style-name="T89_33">own</text:span><text:span text:style-name="T89_34"><text:s/></text:span><text:span text:style-name="T89_35">records.</text:span></text:p>
          </text:list-item>
        </text:list>
        <text:p text:style-name="P90"/>
        <text:p text:style-name="P91"/>
        <table:table table:style-name="Table4">
          <table:table-column table:style-name="Column7"/>
          <table:table-column table:style-name="Column8"/>
          <table:table-row table:style-name="Row26">
            <table:table-cell table:style-name="Cell51" table:number-columns-spanned="2">
              <text:p text:style-name="P92"/>
              <text:p text:style-name="P93"><draw:rect svg:x="9.158cm" svg:y="0.104cm" svg:width="4.477cm" svg:height="0.672cm" draw:style-name="FR8" draw:z-index="0"/><text:span text:style-name="T93_1">Signed</text:span><text:span text:style-name="T93_2"><text:s/></text:span><text:span text:style-name="T93_3">on</text:span><text:span text:style-name="T93_4"><text:s/></text:span><text:span text:style-name="T93_5">behalf<text:s/>of</text:span><text:span text:style-name="T93_6"><text:s/></text:span><text:span text:style-name="T93_7">FCDO:</text:span></text:p>
            </table:table-cell>
            <table:covered-table-cell/>
          </table:table-row>
          <table:table-row table:style-name="Row27">
            <table:table-cell table:style-name="Cell52">
              <text:p text:style-name="P94"><text:span text:style-name="T94_1">Name:</text:span></text:p>
            </table:table-cell>
            <table:table-cell table:style-name="Cell53">
              <text:p text:style-name="P95"><text:span text:style-name="T95_1">Antony</text:span><text:span text:style-name="T95_2"><text:s/></text:span><text:span text:style-name="T95_3">Herrmann</text:span></text:p>
            </table:table-cell>
          </table:table-row>
          <table:table-row table:style-name="Row28">
            <table:table-cell table:style-name="Cell54">
              <text:p text:style-name="P96"><text:span text:style-name="T96_1">Position:</text:span></text:p>
            </table:table-cell>
            <table:table-cell table:style-name="Cell55">
              <text:p text:style-name="P97"><text:span text:style-name="T97_1">Team<text:s/>Leader<text:s/>Technology<text:s/>and<text:s/>Innovation</text:span><text:span text:style-name="T97_2"><text:s/></text:span><text:span text:style-name="T97_3">Unit,</text:span><text:span text:style-name="T97_4"><text:s/></text:span><text:span text:style-name="T97_5">Research</text:span><text:span text:style-name="T97_6"><text:s/></text:span><text:span text:style-name="T97_7">and</text:span><text:span text:style-name="T97_8"><text:s/></text:span><text:span text:style-name="T97_9">Evidence</text:span><text:span text:style-name="T97_10"><text:s/></text:span><text:span text:style-name="T97_11">Directorate</text:span></text:p>
            </table:table-cell>
          </table:table-row>
          <table:table-row table:style-name="Row29">
            <table:table-cell table:style-name="Cell56">
              <text:p text:style-name="P98"><text:span text:style-name="T98_1">Address/Contact</text:span><text:span text:style-name="T98_2"><text:s/></text:span><text:span text:style-name="T98_3">Details:</text:span></text:p>
            </table:table-cell>
            <table:table-cell table:style-name="Cell57">
              <text:p text:style-name="P99"><text:span text:style-name="T99_1">Foreign,<text:s/>Commonwealth<text:s/>and</text:span><text:span text:style-name="T99_2"><text:s/></text:span><text:span text:style-name="T99_3">Development</text:span><text:span text:style-name="T99_4"><text:s/></text:span><text:span text:style-name="T99_5">Office</text:span></text:p>
              <text:p text:style-name="P100"/>
              <text:p text:style-name="P101"><text:span text:style-name="T101_1">King<text:s/>Charles<text:s/>Street</text:span><text:span text:style-name="T101_2"><text:s/></text:span><text:span text:style-name="T101_3">London</text:span></text:p>
              <text:p text:style-name="P102"><text:span text:style-name="T102_1">United<text:s/>Kingdom</text:span><text:span text:style-name="T102_2"><text:s/></text:span><text:span text:style-name="T102_3">SW1A</text:span><text:span text:style-name="T102_4"><text:s/></text:span><text:span text:style-name="T102_5">2AH</text:span></text:p>
              <text:p text:style-name="P103"/>
              <text:p text:style-name="P104"/>
            </table:table-cell>
          </table:table-row>
          <table:table-row table:style-name="Row30">
            <table:table-cell table:style-name="Cell58">
              <text:p text:style-name="P105"><text:span text:style-name="T105_1">Date:</text:span></text:p>
            </table:table-cell>
            <table:table-cell table:style-name="Cell59">
              <text:p text:style-name="P106"><text:span text:style-name="T106_1">12/19/2024</text:span><text:span text:style-name="T106_2"><text:s/></text:span><text:span text:style-name="T106_3">|</text:span><text:span text:style-name="T106_4"><text:s/></text:span><text:span text:style-name="T106_5">09:18</text:span><text:span text:style-name="T106_6"><text:s/></text:span><text:span text:style-name="T106_7">EST</text:span></text:p>
            </table:table-cell>
          </table:table-row>
        </table:table>
        <text:p text:style-name="P107"/>
        <text:p text:style-name="P108"/>
        <table:table table:style-name="Table5">
          <table:table-column table:style-name="Column9"/>
          <table:table-column table:style-name="Column10"/>
          <table:table-row table:style-name="Row31">
            <table:table-cell table:style-name="Cell60" table:number-columns-spanned="2">
              <text:p text:style-name="P109"/>
              <text:p text:style-name="P110"><draw:rect svg:x="8.543cm" svg:y="0.557cm" svg:width="4.163cm" svg:height="0.67cm" draw:style-name="FR9" text:anchor-type="page" draw:z-index="2"/><text:span text:style-name="T110_1">Signed</text:span><text:span text:style-name="T110_2"><text:s/></text:span><text:span text:style-name="T110_3">on</text:span><text:span text:style-name="T110_4"><text:s/></text:span><text:span text:style-name="T110_5">behalf</text:span><text:span text:style-name="T110_6"><text:s/></text:span><text:span text:style-name="T110_7">of</text:span><text:span text:style-name="T110_8"><text:s/></text:span><text:span text:style-name="T110_9">IDRC:</text:span></text:p>
            </table:table-cell>
            <table:covered-table-cell/>
          </table:table-row>
          <table:table-row table:style-name="Row32">
            <table:table-cell table:style-name="Cell61">
              <text:p text:style-name="P111"><text:span text:style-name="T111_1">Name:</text:span></text:p>
            </table:table-cell>
            <table:table-cell table:style-name="Cell62">
              <text:p text:style-name="P112"><text:span text:style-name="T112_1">Santiago</text:span><text:span text:style-name="T112_2"><text:s/></text:span><text:span text:style-name="T112_3">Alba</text:span><text:span text:style-name="T112_4"><text:s/></text:span><text:span text:style-name="T112_5">Corral</text:span></text:p>
            </table:table-cell>
          </table:table-row>
          <table:table-row table:style-name="Row33">
            <table:table-cell table:style-name="Cell63">
              <text:p text:style-name="P113"><text:span text:style-name="T113_1">Position:</text:span></text:p>
            </table:table-cell>
            <table:table-cell table:style-name="Cell64">
              <text:p text:style-name="P114"><text:span text:style-name="T114_1">Vice-President<text:s/>Programs<text:s/>and</text:span><text:span text:style-name="T114_2"><text:s/></text:span><text:span text:style-name="T114_3">Partnerships</text:span></text:p>
            </table:table-cell>
          </table:table-row>
          <table:table-row table:style-name="Row34">
            <table:table-cell table:style-name="Cell65">
              <text:p text:style-name="P115"><text:span text:style-name="T115_1">Address/Contact</text:span><text:span text:style-name="T115_2"><text:s/></text:span><text:span text:style-name="T115_3">Details:</text:span></text:p>
            </table:table-cell>
            <table:table-cell table:style-name="Cell66">
              <text:p text:style-name="P116"><text:span text:style-name="T116_1">International<text:s/>Development<text:s/>Research</text:span><text:span text:style-name="T116_2"><text:s/></text:span><text:span text:style-name="T116_3">Centre</text:span></text:p>
              <text:p text:style-name="P117"><text:span text:style-name="T117_1">P.O.<text:s/>Box<text:s/>8500<text:s/>Ottawa,<text:s/>Ontario</text:span><text:span text:style-name="T117_2"><text:s/></text:span><text:span text:style-name="T117_3">Canada</text:span><text:span text:style-name="T117_4"><text:s/></text:span><text:span text:style-name="T117_5">K1G</text:span><text:span text:style-name="T117_6"><text:s/></text:span><text:span text:style-name="T117_7">3H9</text:span></text:p>
              <text:p text:style-name="P118"/>
            </table:table-cell>
          </table:table-row>
          <table:table-row table:style-name="Row35">
            <table:table-cell table:style-name="Cell67">
              <text:p text:style-name="P119"><text:span text:style-name="T119_1">Date:</text:span></text:p>
            </table:table-cell>
            <table:table-cell table:style-name="Cell68">
              <text:p text:style-name="P120"/>
            </table:table-cell>
          </table:table-row>
        </table:table>
      </text:section>
      <text:section text:style-name="S4" text:name="S4">
        <text:p text:style-name="P121"/>
        <text:p text:style-name="P122"/>
      </text:section>
      <text:section text:style-name="S5" text:name="S5">
        <text:p text:style-name="P123"/>
        <text:p text:style-name="P124"/>
        <text:p text:style-name="P125"/>
        <text:p text:style-name="P126"/>
        <text:p text:style-name="P127"><text:span text:style-name="T127_1">Schedule<text:s/>2</text:span><text:span text:style-name="T127_2"><text:s/></text:span><text:span text:style-name="T127_3">to</text:span><text:span text:style-name="T127_4"><text:s/></text:span><text:span text:style-name="T127_5">this</text:span><text:span text:style-name="T127_6"><text:s/></text:span><text:span text:style-name="T127_7">Amendment</text:span></text:p>
        <text:p text:style-name="P128"><text:span text:style-name="T128_1">ADDENDUM</text:span><text:span text:style-name="T128_2"><text:s/></text:span><text:span text:style-name="T128_3">TO</text:span><text:span text:style-name="T128_4"><text:s/></text:span><text:span text:style-name="T128_5">THE</text:span><text:span text:style-name="T128_6"><text:s/></text:span><text:span text:style-name="T128_7">PROGRAM</text:span><text:span text:style-name="T128_8"><text:s/></text:span><text:span text:style-name="T128_9">DOCUMENT</text:span></text:p>
        <text:p text:style-name="P129"/>
        <text:p text:style-name="P130"/>
        <text:p text:style-name="P131"><text:span text:style-name="T131_1">AI4D-FCDO</text:span><text:span text:style-name="T131_2"><text:s/></text:span><text:span text:style-name="T131_3">ASIA</text:span><text:span text:style-name="T131_4"><text:s/></text:span><text:span text:style-name="T131_5">Concept<text:s/>Note</text:span></text:p>
        <text:p text:style-name="P132"><text:span text:style-name="T132_1">Summary</text:span></text:p>
        <text:p text:style-name="P133"><text:span text:style-name="T133_1">This</text:span><text:span text:style-name="T133_2"><text:s/></text:span><text:span text:style-name="T133_3">document</text:span><text:span text:style-name="T133_4"><text:s/></text:span><text:span text:style-name="T133_5">outlines</text:span><text:span text:style-name="T133_6"><text:s/></text:span><text:span text:style-name="T133_7">a</text:span><text:span text:style-name="T133_8"><text:s/></text:span><text:span text:style-name="T133_9">proposed</text:span><text:span text:style-name="T133_10"><text:s/></text:span><text:span text:style-name="T133_11">expansion</text:span><text:span text:style-name="T133_12"><text:s/></text:span><text:span text:style-name="T133_13">of</text:span><text:span text:style-name="T133_14"><text:s/></text:span><text:span text:style-name="T133_15">AI</text:span><text:span text:style-name="T133_16"><text:s/></text:span><text:span text:style-name="T133_17">for</text:span><text:span text:style-name="T133_18"><text:s/></text:span><text:span text:style-name="T133_19">Development:</text:span><text:span text:style-name="T133_20"><text:s/></text:span><text:span text:style-name="T133_21">Responsible</text:span><text:span text:style-name="T133_22"><text:s/></text:span><text:span text:style-name="T133_23">AI,</text:span><text:span text:style-name="T133_24"><text:s/></text:span><text:span text:style-name="T133_25">Empowering<text:s/>People<text:s/></text:span><text:span text:style-name="T133_26">from<text:s/>Africa<text:s/>to<text:s/>Asia<text:s/>for<text:s/>amplifying<text:s/>the<text:s/>scope,<text:s/>scale<text:s/>and<text:s/>impact<text:s/>of<text:s/>the<text:s/>IDRC-</text:span><text:span text:style-name="T133_27"><text:s/></text:span><text:span text:style-name="T133_28">FCDO</text:span><text:span text:style-name="T133_29"><text:s/></text:span><text:span text:style-name="T133_30">partnership</text:span><text:span text:style-name="T133_31"><text:s/></text:span><text:span text:style-name="T133_32">by</text:span><text:span text:style-name="T133_33"><text:s/></text:span><text:span text:style-name="T133_34">an</text:span><text:span text:style-name="T133_35"><text:s/></text:span><text:span text:style-name="T133_36">order</text:span><text:span text:style-name="T133_37"><text:s/></text:span><text:span text:style-name="T133_38">of</text:span><text:span text:style-name="T133_39"><text:s/></text:span><text:span text:style-name="T133_40">magnitude.</text:span><text:span text:style-name="T133_41"><text:s/></text:span><text:span text:style-name="T133_42">Leveraging</text:span><text:span text:style-name="T133_43"><text:s/></text:span><text:span text:style-name="T133_44">FCDO</text:span><text:span text:style-name="T133_45"><text:s/></text:span><text:span text:style-name="T133_46">and</text:span><text:span text:style-name="T133_47"><text:s/></text:span><text:span text:style-name="T133_48">IDRCs</text:span><text:span text:style-name="T133_49"><text:s/></text:span><text:span text:style-name="T133_50">extensive</text:span><text:span text:style-name="T133_51"><text:s/></text:span><text:span text:style-name="T133_52">programming</text:span><text:span text:style-name="T133_53"><text:s/></text:span><text:span text:style-name="T133_54">history</text:span><text:span text:style-name="T133_55"><text:s/></text:span><text:span text:style-name="T133_56">in</text:span><text:span text:style-name="T133_57"><text:s/></text:span><text:span text:style-name="T133_58">data,</text:span><text:span text:style-name="T133_59"><text:s/></text:span><text:span text:style-name="T133_60">digital</text:span><text:span text:style-name="T133_61"><text:s/></text:span><text:span text:style-name="T133_62">technologies</text:span><text:span text:style-name="T133_63"><text:s/></text:span><text:span text:style-name="T133_64">and</text:span><text:span text:style-name="T133_65"><text:s/></text:span><text:span text:style-name="T133_66">algorithms</text:span><text:span text:style-name="T133_67"><text:s/></text:span><text:span text:style-name="T133_68">for</text:span><text:span text:style-name="T133_69"><text:s/></text:span><text:span text:style-name="T133_70">global</text:span><text:span text:style-name="T133_71"><text:s/></text:span><text:span text:style-name="T133_72">good</text:span><text:span text:style-name="T133_73"><text:s/></text:span><text:span text:style-name="T133_74">in</text:span><text:span text:style-name="T133_75"><text:s/></text:span><text:span text:style-name="T133_76">the</text:span><text:span text:style-name="T133_77"><text:s/></text:span><text:span text:style-name="T133_78">region,</text:span><text:span text:style-name="T133_79"><text:s/></text:span><text:span text:style-name="T133_80">the</text:span><text:span text:style-name="T133_81"><text:s/></text:span><text:span text:style-name="T133_82">Asia<text:s/>extension<text:s/>will,<text:s/>at<text:s/>an<text:s/>unprecedented<text:s/>scale,<text:s/>build<text:s/>upon,<text:s/>complement<text:s/>and<text:s/>supplement<text:s/>the</text:span><text:span text:style-name="T133_83"><text:s/></text:span><text:span text:style-name="T133_84">ongoing<text:s/>Africa<text:s/>initiative<text:s/>by<text:s/>supporting<text:s/>as<text:s/>well<text:s/>as<text:s/>harnessing<text:s/>Asia’s<text:s/>diversity,<text:s/>strengths<text:s/>and</text:span><text:span text:style-name="T133_85"><text:s/></text:span><text:span text:style-name="T133_86">potential</text:span><text:span text:style-name="T133_87"><text:s/></text:span><text:span text:style-name="T133_88">for</text:span><text:span text:style-name="T133_89"><text:s/></text:span><text:span text:style-name="T133_90">contributing</text:span><text:span text:style-name="T133_91"><text:s/></text:span><text:span text:style-name="T133_92">as</text:span><text:span text:style-name="T133_93"><text:s/></text:span><text:span text:style-name="T133_94">an</text:span><text:span text:style-name="T133_95"><text:s/></text:span><text:span text:style-name="T133_96">active</text:span><text:span text:style-name="T133_97"><text:s/></text:span><text:span text:style-name="T133_98">and</text:span><text:span text:style-name="T133_99"><text:s/></text:span><text:span text:style-name="T133_100">equal</text:span><text:span text:style-name="T133_101"><text:s/></text:span><text:span text:style-name="T133_102">partner</text:span><text:span text:style-name="T133_103"><text:s/></text:span><text:span text:style-name="T133_104">for</text:span><text:span text:style-name="T133_105"><text:s/></text:span><text:span text:style-name="T133_106">cooperation,</text:span><text:span text:style-name="T133_107"><text:s/></text:span><text:span text:style-name="T133_108">collaboration</text:span><text:span text:style-name="T133_109"><text:s/></text:span><text:span text:style-name="T133_110">and</text:span><text:span text:style-name="T133_111"><text:s/></text:span><text:span text:style-name="T133_112">shared</text:span><text:span text:style-name="T133_113"><text:s/></text:span><text:span text:style-name="T133_114">learning</text:span><text:span text:style-name="T133_115"><text:s/></text:span><text:span text:style-name="T133_116">in</text:span><text:span text:style-name="T133_117"><text:s/></text:span><text:span text:style-name="T133_118">AI</text:span><text:span text:style-name="T133_119"><text:s/></text:span><text:span text:style-name="T133_120">for</text:span><text:span text:style-name="T133_121"><text:s/></text:span><text:span text:style-name="T133_122">development.</text:span><text:span text:style-name="T133_123"><text:s/></text:span><text:span text:style-name="T133_124">For</text:span><text:span text:style-name="T133_125"><text:s/></text:span><text:span text:style-name="T133_126">programmatic</text:span><text:span text:style-name="T133_127"><text:s/></text:span><text:span text:style-name="T133_128">cohesion</text:span><text:span text:style-name="T133_129"><text:s/></text:span><text:span text:style-name="T133_130">and</text:span><text:span text:style-name="T133_131"><text:s/></text:span><text:span text:style-name="T133_132">integration,</text:span><text:span text:style-name="T133_133"><text:s/></text:span><text:span text:style-name="T133_134">the</text:span><text:span text:style-name="T133_135"><text:s/></text:span><text:span text:style-name="T133_136">Asia</text:span><text:span text:style-name="T133_137"><text:s/></text:span><text:span text:style-name="T133_138">initiative</text:span><text:span text:style-name="T133_139"><text:s/></text:span><text:span text:style-name="T133_140">will</text:span><text:span text:style-name="T133_141"><text:s/></text:span><text:span text:style-name="T133_142">be</text:span><text:span text:style-name="T133_143"><text:s/></text:span><text:span text:style-name="T133_144">structured</text:span><text:span text:style-name="T133_145"><text:s/></text:span><text:span text:style-name="T133_146">around</text:span><text:span text:style-name="T133_147"><text:s/></text:span><text:span text:style-name="T133_148">the</text:span><text:span text:style-name="T133_149"><text:s/></text:span><text:span text:style-name="T133_150">strategic</text:span><text:span text:style-name="T133_151"><text:s/></text:span><text:span text:style-name="T133_152">framework</text:span><text:span text:style-name="T133_153"><text:s/></text:span><text:span text:style-name="T133_154">of</text:span><text:span text:style-name="T133_155"><text:s/></text:span><text:span text:style-name="T133_156">AI4D-FCDO</text:span><text:span text:style-name="T133_157"><text:s/></text:span><text:span text:style-name="T133_158">Africa</text:span><text:span text:style-name="T133_159"><text:s/></text:span><text:span text:style-name="T133_160">(scaling;</text:span><text:span text:style-name="T133_161"><text:s/></text:span><text:span text:style-name="T133_162">innovation;</text:span><text:span text:style-name="T133_163"><text:s/></text:span><text:span text:style-name="T133_164">compute;</text:span><text:span text:style-name="T133_165"><text:s/></text:span><text:span text:style-name="T133_166">data;</text:span><text:span text:style-name="T133_167"><text:s/></text:span><text:span text:style-name="T133_168">talent</text:span><text:span text:style-name="T133_169"><text:s/></text:span><text:span text:style-name="T133_170">and</text:span><text:span text:style-name="T133_171"><text:s/></text:span><text:span text:style-name="T133_172">skills;</text:span><text:span text:style-name="T133_173"><text:s/></text:span><text:span text:style-name="T133_174">responsible</text:span><text:span text:style-name="T133_175"><text:s/></text:span><text:span text:style-name="T133_176">governance),</text:span><text:span text:style-name="T133_177"><text:s/></text:span><text:span text:style-name="T133_178">but</text:span><text:span text:style-name="T133_179"><text:s/></text:span><text:span text:style-name="T133_180">will</text:span><text:span text:style-name="T133_181"><text:s/></text:span><text:span text:style-name="T133_182">calibrate</text:span><text:span text:style-name="T133_183"><text:s/></text:span><text:span text:style-name="T133_184">delivery</text:span><text:span text:style-name="T133_185"><text:s/></text:span><text:span text:style-name="T133_186">and</text:span><text:span text:style-name="T133_187"><text:s/></text:span><text:span text:style-name="T133_188">instruments</text:span><text:span text:style-name="T133_189"><text:s/></text:span><text:span text:style-name="T133_190">to</text:span><text:span text:style-name="T133_191"><text:s/></text:span><text:span text:style-name="T133_192">local</text:span><text:span text:style-name="T133_193"><text:s/></text:span><text:span text:style-name="T133_194">contextual<text:s/>objectives,<text:s/>capabilities,<text:s/>and<text:s/>technological,<text:s/>economic,<text:s/>social<text:s/>and<text:s/>cultural<text:s/>signatures.</text:span><text:span text:style-name="T133_195"><text:s/></text:span><text:span text:style-name="T133_196">The<text:s/>initiative<text:s/>will<text:s/>seek<text:s/>to<text:s/>forge<text:s/>linkages<text:s/>with<text:s/>the<text:s/>technology<text:s/>quad<text:s/>of<text:s/>India,<text:s/>Japan,<text:s/>Korea<text:s/>and</text:span><text:span text:style-name="T133_197"><text:s/></text:span><text:span text:style-name="T133_198">Singapore</text:span><text:span text:style-name="T133_199"><text:s/></text:span><text:span text:style-name="T133_200">(and</text:span><text:span text:style-name="T133_201"><text:s/></text:span><text:span text:style-name="T133_202">possibly</text:span><text:span text:style-name="T133_203"><text:s/></text:span><text:span text:style-name="T133_204">Australia)</text:span><text:span text:style-name="T133_205"><text:s/></text:span><text:span text:style-name="T133_206">into</text:span><text:span text:style-name="T133_207"><text:s/></text:span><text:span text:style-name="T133_208">the</text:span><text:span text:style-name="T133_209"><text:s/></text:span><text:span text:style-name="T133_210">existing</text:span><text:span text:style-name="T133_211"><text:s/></text:span><text:span text:style-name="T133_212">AI</text:span><text:span text:style-name="T133_213"><text:s/></text:span><text:span text:style-name="T133_214">Coalition</text:span><text:span text:style-name="T133_215"><text:s/></text:span><text:span text:style-name="T133_216">in</text:span><text:span text:style-name="T133_217"><text:s/></text:span><text:span text:style-name="T133_218">order</text:span><text:span text:style-name="T133_219"><text:s/></text:span><text:span text:style-name="T133_220">to</text:span><text:span text:style-name="T133_221"><text:s/></text:span><text:span text:style-name="T133_222">harness</text:span><text:span text:style-name="T133_223"><text:s/></text:span><text:span text:style-name="T133_224">their</text:span><text:span text:style-name="T133_225"><text:s/></text:span><text:span text:style-name="T133_226">technological<text:s/>capabilities<text:s/>for<text:s/>advancing<text:s/>global<text:s/>innovation,<text:s/>capacity<text:s/>strengthening<text:s/>and<text:s/>creation<text:s/>of</text:span><text:span text:style-name="T133_227"><text:s/></text:span><text:span text:style-name="T133_228">policies<text:s/>and<text:s/>regulations<text:s/>for<text:s/>safe,<text:s/>responsible,<text:s/>and<text:s/>inclusive<text:s/>AI<text:s/>for<text:s/>development.</text:span><text:span text:style-name="T133_229"><text:s/></text:span><text:span text:style-name="T133_230">The<text:s/>expansion</text:span><text:span text:style-name="T133_231"><text:s/></text:span><text:span text:style-name="T133_232">to</text:span><text:span text:style-name="T133_233"><text:s/></text:span><text:span text:style-name="T133_234">Asia</text:span><text:span text:style-name="T133_235"><text:s/></text:span><text:span text:style-name="T133_236">will</text:span><text:span text:style-name="T133_237"><text:s/></text:span><text:span text:style-name="T133_238">have</text:span><text:span text:style-name="T133_239"><text:s/></text:span><text:span text:style-name="T133_240">a</text:span><text:span text:style-name="T133_241"><text:s/></text:span><text:span text:style-name="T133_242">funding</text:span><text:span text:style-name="T133_243"><text:s/></text:span><text:span text:style-name="T133_244">envelope</text:span><text:span text:style-name="T133_245"><text:s/></text:span><text:span text:style-name="T133_246">of</text:span><text:span text:style-name="T133_247"><text:s/></text:span><text:span text:style-name="T133_248">24M</text:span><text:span text:style-name="T133_249"><text:s/></text:span><text:span text:style-name="T133_250">GBP</text:span><text:span text:style-name="T133_251"><text:s/></text:span><text:span text:style-name="T133_252">(approximately</text:span><text:span text:style-name="T133_253"><text:s/></text:span><text:span text:style-name="T133_254">CAD</text:span><text:span text:style-name="T133_255"><text:s/></text:span><text:span text:style-name="T133_256">42m)</text:span><text:span text:style-name="T133_257"><text:s/></text:span><text:span text:style-name="T133_258">with</text:span><text:span text:style-name="T133_259"><text:s/></text:span><text:span text:style-name="T133_260">an</text:span><text:span text:style-name="T133_261"><text:s/></text:span><text:span text:style-name="T133_262">implementation</text:span><text:span text:style-name="T133_263"><text:s/></text:span><text:span text:style-name="T133_264">period</text:span><text:span text:style-name="T133_265"><text:s/></text:span><text:span text:style-name="T133_266">of</text:span><text:span text:style-name="T133_267"><text:s/></text:span><text:span text:style-name="T133_268">four</text:span><text:span text:style-name="T133_269"><text:s/></text:span><text:span text:style-name="T133_270">years.</text:span></text:p>
        <text:p text:style-name="P134"/>
        <text:list text:style-name="LS14" xml:id="list13" text:continue-list="list0">
          <text:list-item>
            <text:list>
              <text:list-item>
                <text:p text:style-name="P135"><text:span text:style-name="T135_1">Introduction</text:span></text:p>
              </text:list-item>
            </text:list>
          </text:list-item>
        </text:list>
        <text:p text:style-name="P136"><text:span text:style-name="T136_1">The</text:span><text:span text:style-name="T136_2"><text:s/></text:span><text:span text:style-name="T136_3">ambitious</text:span><text:span text:style-name="T136_4"><text:s/></text:span><text:span text:style-name="T136_5">new</text:span><text:span text:style-name="T136_6"><text:s/></text:span><text:span text:style-name="T136_7">five-year</text:span><text:span text:style-name="T136_8"><text:s/></text:span><text:span text:style-name="T136_9">(2024-2029)</text:span><text:span text:style-name="T136_10"><text:s/></text:span><text:span text:style-name="T136_11">program</text:span><text:span text:style-name="T136_12"><text:s/></text:span><text:span text:style-name="T136_13">AI</text:span><text:span text:style-name="T136_14"><text:s/></text:span><text:span text:style-name="T136_15">for</text:span><text:span text:style-name="T136_16"><text:s/></text:span><text:span text:style-name="T136_17">Development:</text:span><text:span text:style-name="T136_18"><text:s/></text:span><text:span text:style-name="T136_19">Responsible</text:span><text:span text:style-name="T136_20"><text:s/></text:span><text:span text:style-name="T136_21">AI,</text:span><text:span text:style-name="T136_22"><text:s/></text:span><text:span text:style-name="T136_23">Empowering<text:s/>People</text:span><text:span text:style-name="T136_24">,<text:s/>co-funded<text:s/>by<text:s/>IDRC<text:s/>and<text:s/>FCDO,<text:s/>aims<text:s/>to<text:s/>strengthen<text:s/>the<text:s/>responsible<text:s/>AI</text:span><text:span text:style-name="T136_25"><text:s/></text:span><text:span text:style-name="T136_26">ecosystems</text:span><text:span text:style-name="T136_27"><text:s/></text:span><text:span text:style-name="T136_28">in</text:span><text:span text:style-name="T136_29"><text:s/></text:span><text:span text:style-name="T136_30">Africa</text:span><text:span text:style-name="T136_31"><text:s/></text:span><text:span text:style-name="T136_32">and</text:span><text:span text:style-name="T136_33"><text:s/></text:span><text:span text:style-name="T136_34">beyond</text:span><text:span text:style-name="T136_35"><text:s/></text:span><text:span text:style-name="T136_36">through</text:span><text:span text:style-name="T136_37"><text:s/></text:span><text:span text:style-name="T136_38">locally-led</text:span><text:span text:style-name="T136_39"><text:s/></text:span><text:span text:style-name="T136_40">policy,</text:span><text:span text:style-name="T136_41"><text:s/></text:span><text:span text:style-name="T136_42">innovation</text:span><text:span text:style-name="T136_43"><text:s/></text:span><text:span text:style-name="T136_44">and</text:span><text:span text:style-name="T136_45"><text:s/></text:span><text:span text:style-name="T136_46">capacity</text:span><text:span text:style-name="T136_47"><text:s/></text:span><text:span text:style-name="T136_48">strengthening</text:span><text:span text:style-name="T136_49"><text:s/></text:span><text:span text:style-name="T136_50">initiatives.<text:s/>The<text:s/>program<text:s/>(hereinafter<text:s/>referred<text:s/>to<text:s/>as<text:s/>AI4D-FCDO<text:s/>Africa)<text:s/>builds<text:s/>on<text:s/>the<text:s/>IDRC-SIDA</text:span><text:span text:style-name="T136_51"><text:s/></text:span><text:span text:style-name="T136_52">co-funded<text:s/>AI4D<text:s/>Africa<text:s/>program,<text:s/>extensive</text:span><text:span text:style-name="T136_53"><text:s/></text:span><text:span text:style-name="T136_54">multistakeholder<text:s/>consultations</text:span><text:span text:style-name="T136_55"><text:s/></text:span><text:span text:style-name="T136_56">and<text:s/>scoping,<text:s/>and</text:span><text:span text:style-name="T136_57"><text:s/></text:span><text:span text:style-name="T136_58">review<text:s/>of<text:s/>IDRC<text:s/>and<text:s/>FCDO’s<text:s/>respective<text:s/>investment<text:s/>portfolios<text:s/>in<text:s/>data,<text:s/>digital<text:s/>technologies<text:s/>and</text:span><text:span text:style-name="T136_59"><text:s/></text:span><text:span text:style-name="T136_60">networked<text:s/>economies.<text:s/>The<text:s/>IDRC-FCDO<text:s/>partnership<text:s/>is<text:s/>a<text:s/>part<text:s/>of<text:s/>a<text:s/>wider<text:s/>coalition<text:s/>that<text:s/>includes</text:span><text:span text:style-name="T136_61"><text:s/></text:span><text:span text:style-name="T136_62">the<text:s/>USAID,<text:s/>the<text:s/>Bill<text:s/>and<text:s/>Melinda<text:s/>Gates<text:s/>Foundation,<text:s/>Google<text:s/>and<text:s/>Microsoft,<text:s/>and<text:s/>was<text:s/>formally</text:span><text:span text:style-name="T136_63"><text:s/></text:span><text:span text:style-name="T136_64">announced<text:s/>in<text:s/>November<text:s/>2023<text:s/>by<text:s/>the<text:s/>former<text:s/>Foreign<text:s/>Secretary<text:s/>of<text:s/>the<text:s/>UK.<text:s/>As<text:s/>implementation<text:s/>of</text:span><text:span text:style-name="T136_65"><text:s/></text:span><text:span text:style-name="T136_66">the<text:s/></text:span><text:span text:style-name="T136_67">Africa<text:s/></text:span><text:span text:style-name="T136_68">program<text:s/>moves<text:s/>forward,<text:s/>IDRC<text:s/>and<text:s/>FCDO<text:s/>are<text:s/>planning<text:s/>an<text:s/>extension<text:s/>of<text:s/>the<text:s/>initiative</text:span><text:span text:style-name="T136_69"><text:s/></text:span><text:span text:style-name="T136_70">into<text:s/>Asia.<text:s/>The<text:s/>following<text:s/>sections<text:s/>provides<text:s/>an<text:s/>overview<text:s/>of<text:s/>the<text:s/>ongoing<text:s/></text:span><text:span text:style-name="T136_71">AI4D-FCDO<text:s/>Africa<text:s/></text:span><text:span text:style-name="T136_72">as<text:s/>well</text:span><text:span text:style-name="T136_73"><text:s/></text:span><text:span text:style-name="T136_74">as</text:span><text:span text:style-name="T136_75"><text:s/></text:span><text:span text:style-name="T136_76">the</text:span><text:span text:style-name="T136_77"><text:s/></text:span><text:span text:style-name="T136_78">planned<text:s/>extension</text:span><text:span text:style-name="T136_79"><text:s/></text:span><text:span text:style-name="T136_80">into</text:span><text:span text:style-name="T136_81"><text:s/></text:span><text:span text:style-name="T136_82">Asia.</text:span></text:p>
        <text:p text:style-name="P137"/>
        <text:list text:style-name="LS14" xml:id="list14" text:continue-list="list0">
          <text:list-item>
            <text:list>
              <text:list-item>
                <text:p text:style-name="P138"><text:span text:style-name="T138_1">Overview<text:s/>and</text:span><text:span text:style-name="T138_2"><text:s/></text:span><text:span text:style-name="T138_3">Background</text:span></text:p>
              </text:list-item>
            </text:list>
          </text:list-item>
        </text:list>
        <text:p text:style-name="P139"><text:span text:style-name="T139_1">The<text:s/>AI4D-FCDO<text:s/>program<text:s/>is<text:s/>motivated<text:s/>by<text:s/>the<text:s/>exponential<text:s/>pace<text:s/>of<text:s/>AI<text:s/>technology<text:s/>development</text:span><text:span text:style-name="T139_2"><text:s/></text:span><text:span text:style-name="T139_3">and</text:span><text:span text:style-name="T139_4"><text:s/></text:span><text:span text:style-name="T139_5">the</text:span><text:span text:style-name="T139_6"><text:s/></text:span><text:span text:style-name="T139_7">widespread</text:span><text:span text:style-name="T139_8"><text:s/></text:span><text:span text:style-name="T139_9">economic</text:span><text:span text:style-name="T139_10"><text:s/></text:span><text:span text:style-name="T139_11">and</text:span><text:span text:style-name="T139_12"><text:s/></text:span><text:span text:style-name="T139_13">geopolitical</text:span><text:span text:style-name="T139_14"><text:s/></text:span><text:span text:style-name="T139_15">disruption</text:span><text:span text:style-name="T139_16"><text:s/></text:span><text:span text:style-name="T139_17">it</text:span><text:span text:style-name="T139_18"><text:s/></text:span><text:span text:style-name="T139_19">is</text:span><text:span text:style-name="T139_20"><text:s/></text:span><text:span text:style-name="T139_21">beginning</text:span><text:span text:style-name="T139_22"><text:s/></text:span><text:span text:style-name="T139_23">to</text:span><text:span text:style-name="T139_24"><text:s/></text:span><text:span text:style-name="T139_25">cause.</text:span><text:span text:style-name="T139_26"><text:s/></text:span><text:span text:style-name="T139_27">In</text:span><text:span text:style-name="T139_28"><text:s/></text:span><text:span text:style-name="T139_29">this</text:span><text:span text:style-name="T139_30"><text:s/></text:span><text:span text:style-name="T139_31">scenario,</text:span><text:span text:style-name="T139_32"><text:s/></text:span><text:span text:style-name="T139_33">there<text:s/>is<text:s/>a<text:s/>narrow<text:s/>window<text:s/>of<text:s/>opportunity<text:s/>for<text:s/>action<text:s/>to<text:s/>ensure<text:s/>developing<text:s/>countries<text:s/>are<text:s/>not<text:s/>left</text:span><text:span text:style-name="T139_34"><text:s/></text:span><text:span text:style-name="T139_35">behind<text:s/>and<text:s/>have<text:s/>the<text:s/>capability<text:s/>to<text:s/>harness<text:s/>safe,<text:s/>responsible,<text:s/>inclusive<text:s/>AI<text:s/>for<text:s/>development.<text:s/></text:span><text:span text:style-name="T139_36">The</text:span><text:span text:style-name="T139_37"><text:s/></text:span><text:span text:style-name="T139_38">program</text:span><text:span text:style-name="T139_39"><text:s/></text:span><text:span text:style-name="T139_40">aims</text:span><text:span text:style-name="T139_41"><text:s/></text:span><text:span text:style-name="T139_42">to</text:span><text:span text:style-name="T139_43"><text:s/></text:span><text:span text:style-name="T139_44">build</text:span><text:span text:style-name="T139_45"><text:s/></text:span><text:span text:style-name="T139_46">the</text:span><text:span text:style-name="T139_47"><text:s/></text:span><text:span text:style-name="T139_48">capability</text:span><text:span text:style-name="T139_49"><text:s/></text:span><text:span text:style-name="T139_50">to</text:span><text:span text:style-name="T139_51"><text:s/></text:span><text:span text:style-name="T139_52">harness</text:span><text:span text:style-name="T139_53"><text:s/></text:span><text:span text:style-name="T139_54">safe,</text:span><text:span text:style-name="T139_55"><text:s/></text:span><text:span text:style-name="T139_56">responsible,</text:span><text:span text:style-name="T139_57"><text:s/></text:span><text:span text:style-name="T139_58">inclusive</text:span><text:span text:style-name="T139_59"><text:s/></text:span><text:span text:style-name="T139_60">AI</text:span><text:span text:style-name="T139_61"><text:s/></text:span><text:span text:style-name="T139_62">for</text:span><text:span text:style-name="T139_63"><text:s/></text:span><text:span text:style-name="T139_64">development<text:s/>by<text:s/>investing<text:s/>across<text:s/>the<text:s/>critical<text:s/>enablers<text:s/>of<text:s/>AI<text:s/>ecosystem<text:s/></text:span><text:span text:style-name="T139_65">by<text:s/>focusing<text:s/>on<text:s/>the</text:span><text:span text:style-name="T139_66"><text:s/></text:span><text:span text:style-name="T139_67">following</text:span><text:span text:style-name="T139_68"><text:s/></text:span><text:span text:style-name="T139_69">pillars</text:span><text:span text:style-name="T139_70"><text:s/></text:span><text:span text:style-name="T139_71">(illustrated<text:s/>in<text:s/>Fig.1<text:s/>below):</text:span></text:p>
        <text:list text:style-name="LS14" xml:id="list15" text:continue-list="list0">
          <text:list-item>
            <text:list>
              <text:list-item>
                <text:list>
                  <text:list-item>
                    <text:p text:style-name="P140"><text:span text:style-name="T140_1">Talent<text:s/>and<text:s/>skills</text:span><text:span text:style-name="T140_2">:</text:span><text:span text:style-name="T140_3"><text:s/></text:span><text:span text:style-name="T140_4">Creating<text:s/>or<text:s/>scaling<text:s/>up<text:s/>at<text:s/>least<text:s/>8<text:s/>responsible<text:s/>AI<text:s/>research<text:s/>labs</text:span><text:span text:style-name="T140_5"><text:s/></text:span><text:span text:style-name="T140_6">at</text:span><text:span text:style-name="T140_7"><text:s/></text:span><text:span text:style-name="T140_8">African</text:span><text:span text:style-name="T140_9"><text:s/></text:span><text:span text:style-name="T140_10">universities,</text:span><text:span text:style-name="T140_11"><text:s/></text:span><text:span text:style-name="T140_12">including</text:span><text:span text:style-name="T140_13"><text:s/></text:span><text:span text:style-name="T140_14">in</text:span><text:span text:style-name="T140_15"><text:s/></text:span><text:span text:style-name="T140_16">Ghana,</text:span><text:span text:style-name="T140_17"><text:s/></text:span><text:span text:style-name="T140_18">Kenya,</text:span><text:span text:style-name="T140_19"><text:s/></text:span><text:span text:style-name="T140_20">Nigeria,</text:span><text:span text:style-name="T140_21"><text:s/></text:span><text:span text:style-name="T140_22">Rwanda,</text:span><text:span text:style-name="T140_23"><text:s/></text:span><text:span text:style-name="T140_24">Senegal</text:span><text:span text:style-name="T140_25"><text:s/></text:span><text:span text:style-name="T140_26">and</text:span></text:p>
                  </text:list-item>
                </text:list>
              </text:list-item>
            </text:list>
          </text:list-item>
        </text:list>
      </text:section>
      <text:section text:style-name="S6" text:name="S6">
        <text:p text:style-name="P141"/>
        <text:p text:style-name="P142"/>
        <text:p text:style-name="P143"/>
        <text:p text:style-name="P144"/>
        <text:p text:style-name="P145"><text:span text:style-name="T145_1">South<text:s/>Africa.<text:s/>These<text:s/>will<text:s/>target<text:s/>a<text:s/>diverse<text:s/>range<text:s/>of<text:s/>local<text:s/>talent<text:s/>including<text:s/>women<text:s/>and</text:span><text:span text:style-name="T145_2"><text:s/></text:span><text:span text:style-name="T145_3">people</text:span><text:span text:style-name="T145_4"><text:s/></text:span><text:span text:style-name="T145_5">with<text:s/>disabilities.</text:span></text:p>
        <text:list text:style-name="LS14" xml:id="list16" text:continue-list="list0">
          <text:list-item>
            <text:list>
              <text:list-item>
                <text:list>
                  <text:list-item>
                    <text:p text:style-name="P146"><text:span text:style-name="T146_1">Data</text:span><text:span text:style-name="T146_2">:<text:s/>Developing<text:s/>locally<text:s/>relevant,<text:s/>and<text:s/>inclusive<text:s/>machine<text:s/>learning-ready<text:s/>datasets,</text:span><text:span text:style-name="T146_3"><text:s/></text:span><text:span text:style-name="T146_4">including<text:s/>on<text:s/>African<text:s/>languages<text:s/>to<text:s/>unlock<text:s/>the<text:s/>benefits<text:s/>of<text:s/>AI<text:s/>to<text:s/>the<text:s/>700<text:s/>million<text:s/>people</text:span><text:span text:style-name="T146_5"><text:s/></text:span><text:span text:style-name="T146_6">who</text:span><text:span text:style-name="T146_7"><text:s/></text:span><text:span text:style-name="T146_8">speak</text:span><text:span text:style-name="T146_9"><text:s/></text:span><text:span text:style-name="T146_10">46</text:span><text:span text:style-name="T146_11"><text:s/></text:span><text:span text:style-name="T146_12">African<text:s/>languages.</text:span></text:p>
                  </text:list-item>
                  <text:list-item>
                    <text:p text:style-name="P147"><text:span text:style-name="T147_1">Compute</text:span><text:span text:style-name="T147_2">:<text:s/>Partnering<text:s/>with<text:s/>tech<text:s/>companies<text:s/>and<text:s/>other<text:s/>funders<text:s/>to<text:s/>make<text:s/>access<text:s/>to</text:span><text:span text:style-name="T147_3"><text:s/></text:span><text:span text:style-name="T147_4">compute<text:s/>more<text:s/>sustainable<text:s/>and<text:s/>affordable<text:s/>for<text:s/>African<text:s/>researchers<text:s/>and<text:s/>innovators<text:s/>(we</text:span><text:span text:style-name="T147_5"><text:s/></text:span><text:span text:style-name="T147_6">are<text:s/>not</text:span><text:span text:style-name="T147_7"><text:s/></text:span><text:span text:style-name="T147_8">spending<text:s/>FCDO</text:span><text:span text:style-name="T147_9"><text:s/></text:span><text:span text:style-name="T147_10">funding</text:span><text:span text:style-name="T147_11"><text:s/></text:span><text:span text:style-name="T147_12">on</text:span><text:span text:style-name="T147_13"><text:s/></text:span><text:span text:style-name="T147_14">this</text:span><text:span text:style-name="T147_15"><text:s/></text:span><text:span text:style-name="T147_16">element).</text:span></text:p>
                  </text:list-item>
                  <text:list-item>
                    <text:p text:style-name="P148"><text:span text:style-name="T148_1">Innovation</text:span><text:span text:style-name="T148_2">:<text:s/>Finding<text:s/>and<text:s/>testing<text:s/>new<text:s/>AI<text:s/>applications<text:s/>with<text:s/>the<text:s/>highest<text:s/>potential<text:s/>for</text:span><text:span text:style-name="T148_3"><text:s/></text:span><text:span text:style-name="T148_4">impact</text:span><text:span text:style-name="T148_5"><text:s/></text:span><text:span text:style-name="T148_6">on</text:span><text:span text:style-name="T148_7"><text:s/></text:span><text:span text:style-name="T148_8">the</text:span><text:span text:style-name="T148_9"><text:s/></text:span><text:span text:style-name="T148_10">SDGs,</text:span><text:span text:style-name="T148_11"><text:s/></text:span><text:span text:style-name="T148_12">including</text:span><text:span text:style-name="T148_13"><text:s/></text:span><text:span text:style-name="T148_14">new</text:span><text:span text:style-name="T148_15"><text:s/></text:span><text:span text:style-name="T148_16">generative</text:span><text:span text:style-name="T148_17"><text:s/></text:span><text:span text:style-name="T148_18">AI</text:span><text:span text:style-name="T148_19"><text:s/></text:span><text:span text:style-name="T148_20">use</text:span><text:span text:style-name="T148_21"><text:s/></text:span><text:span text:style-name="T148_22">cases.</text:span><text:span text:style-name="T148_23"><text:s/></text:span><text:span text:style-name="T148_24">This</text:span><text:span text:style-name="T148_25"><text:s/></text:span><text:span text:style-name="T148_26">includes</text:span><text:span text:style-name="T148_27"><text:s/></text:span><text:span text:style-name="T148_28">a</text:span><text:span text:style-name="T148_29"><text:s/></text:span><text:span text:style-name="T148_30">thematic</text:span><text:span text:style-name="T148_31"><text:s/></text:span><text:span text:style-name="T148_32">focus<text:s/>on</text:span><text:span text:style-name="T148_33"><text:s/></text:span><text:span text:style-name="T148_34">health,</text:span><text:span text:style-name="T148_35"><text:s/></text:span><text:span text:style-name="T148_36">gender</text:span><text:span text:style-name="T148_37"><text:s/></text:span><text:span text:style-name="T148_38">and</text:span><text:span text:style-name="T148_39"><text:s/></text:span><text:span text:style-name="T148_40">disability</text:span><text:span text:style-name="T148_41"><text:s/></text:span><text:span text:style-name="T148_42">inclusion</text:span><text:span text:style-name="T148_43"><text:s/></text:span><text:span text:style-name="T148_44">and<text:s/>climate</text:span><text:span text:style-name="T148_45"><text:s/></text:span><text:span text:style-name="T148_46">and<text:s/>energy.</text:span></text:p>
                  </text:list-item>
                  <text:list-item>
                    <text:p text:style-name="P149"><text:span text:style-name="T149_1">Scaling</text:span><text:span text:style-name="T149_2">:<text:s/>Crowding<text:s/>in<text:s/>financing<text:s/>and<text:s/>robust<text:s/>technical<text:s/>support<text:s/>to<text:s/>scale<text:s/>up<text:s/>the<text:s/>more</text:span><text:span text:style-name="T149_3"><text:s/></text:span><text:span text:style-name="T149_4">promising</text:span><text:span text:style-name="T149_5"><text:s/></text:span><text:span text:style-name="T149_6">innovations<text:s/>and<text:s/>attract</text:span><text:span text:style-name="T149_7"><text:s/></text:span><text:span text:style-name="T149_8">commercial<text:s/>capital.</text:span></text:p>
                  </text:list-item>
                  <text:list-item>
                    <text:p text:style-name="P150"><text:span text:style-name="T150_1">Responsible</text:span><text:span text:style-name="T150_2"><text:s/></text:span><text:span text:style-name="T150_3">governance</text:span><text:span text:style-name="T150_4">:</text:span><text:span text:style-name="T150_5"><text:s/></text:span><text:span text:style-name="T150_6">Funding</text:span><text:span text:style-name="T150_7"><text:s/></text:span><text:span text:style-name="T150_8">research</text:span><text:span text:style-name="T150_9"><text:s/></text:span><text:span text:style-name="T150_10">into</text:span><text:span text:style-name="T150_11"><text:s/></text:span><text:span text:style-name="T150_12">the</text:span><text:span text:style-name="T150_13"><text:s/></text:span><text:span text:style-name="T150_14">responsible,</text:span><text:span text:style-name="T150_15"><text:s/></text:span><text:span text:style-name="T150_16">safe</text:span><text:span text:style-name="T150_17"><text:s/></text:span><text:span text:style-name="T150_18">and</text:span><text:span text:style-name="T150_19"><text:s/></text:span><text:span text:style-name="T150_20">inclusive</text:span><text:span text:style-name="T150_21"><text:s/></text:span><text:span text:style-name="T150_22">use</text:span><text:span text:style-name="T150_23"><text:s/></text:span><text:span text:style-name="T150_24">and</text:span><text:span text:style-name="T150_25"><text:s/></text:span><text:span text:style-name="T150_26">governance</text:span><text:span text:style-name="T150_27"><text:s/></text:span><text:span text:style-name="T150_28">of</text:span><text:span text:style-name="T150_29"><text:s/></text:span><text:span text:style-name="T150_30">AI</text:span><text:span text:style-name="T150_31"><text:s/></text:span><text:span text:style-name="T150_32">in</text:span><text:span text:style-name="T150_33"><text:s/></text:span><text:span text:style-name="T150_34">African</text:span><text:span text:style-name="T150_35"><text:s/></text:span><text:span text:style-name="T150_36">contexts</text:span><text:span text:style-name="T150_37"><text:s/></text:span><text:span text:style-name="T150_38">through</text:span><text:span text:style-name="T150_39"><text:s/></text:span><text:span text:style-name="T150_40">a</text:span><text:span text:style-name="T150_41"><text:s/></text:span><text:span text:style-name="T150_42">network</text:span><text:span text:style-name="T150_43"><text:s/></text:span><text:span text:style-name="T150_44">of</text:span><text:span text:style-name="T150_45"><text:s/></text:span><text:span text:style-name="T150_46">independent<text:s/>researchers<text:s/>who<text:s/>are<text:s/>informing<text:s/>governments’<text:s/>and<text:s/>the<text:s/>African<text:s/>Union’s<text:s/>AI</text:span><text:span text:style-name="T150_47"><text:s/></text:span><text:span text:style-name="T150_48">strategies.<text:s/></text:span><text:span text:style-name="T150_49">The<text:s/>aim<text:s/>is<text:s/>to<text:s/>help<text:s/>at<text:s/>least<text:s/>10<text:s/>countries<text:s/>create<text:s/>sound<text:s/>regulatory</text:span><text:span text:style-name="T150_50"><text:s/></text:span><text:span text:style-name="T150_51">frameworks</text:span><text:span text:style-name="T150_52"><text:s/></text:span><text:span text:style-name="T150_53">for</text:span><text:span text:style-name="T150_54"><text:s/></text:span><text:span text:style-name="T150_55">responsible,</text:span><text:span text:style-name="T150_56"><text:s/></text:span><text:span text:style-name="T150_57">equitable</text:span><text:span text:style-name="T150_58"><text:s/></text:span><text:span text:style-name="T150_59">and</text:span><text:span text:style-name="T150_60"><text:s/></text:span><text:span text:style-name="T150_61">safe</text:span><text:span text:style-name="T150_62"><text:s/></text:span><text:span text:style-name="T150_63">AI.</text:span></text:p>
                  </text:list-item>
                </text:list>
              </text:list-item>
            </text:list>
          </text:list-item>
        </text:list>
        <text:p text:style-name="P151"/>
        <text:p text:style-name="P152"><text:span text:style-name="T152_1">Figure</text:span><text:span text:style-name="T152_2"><text:s/></text:span><text:span text:style-name="T152_3">1</text:span></text:p>
        <text:p text:style-name="P153"><draw:frame svg:x="2.54cm" svg:y="0.186cm" svg:width="16.579cm" svg:height="9.185cm" draw:style-name="FR10" text:anchor-type="char" draw:z-index="5"><draw:image xlink:href="Pictures/image3.jpeg" xlink:type="simple" xlink:show="embed" xlink:actuate="onLoad"/></draw:frame></text:p>
        <text:p text:style-name="P154"/>
        <text:p text:style-name="P155"><text:span text:style-name="T155_1">Gender,<text:s/>disability<text:s/>and<text:s/>inclusion,<text:s/>along<text:s/>with<text:s/>global<text:s/>partnerships<text:s/>and<text:s/>responsible<text:s/>AI<text:s/>cut</text:span><text:span text:style-name="T155_2"><text:s/></text:span><text:span text:style-name="T155_3">across<text:s/>the<text:s/>programme<text:s/>centring<text:s/>our<text:s/>work<text:s/>more<text:s/>directly<text:s/>on<text:s/>reducing<text:s/>inequalities</text:span><text:span text:style-name="T155_4">.</text:span><text:span text:style-name="T155_5"><text:s/></text:span><text:span text:style-name="T155_6">The</text:span><text:span text:style-name="T155_7"><text:s/></text:span><text:span text:style-name="T155_8">programme<text:s/>promotes<text:s/>inclusion<text:s/>in<text:s/>AI<text:s/>through<text:s/>talent,<text:s/>data,<text:s/>innovation,<text:s/>and<text:s/>participatory<text:s/>project</text:span><text:span text:style-name="T155_9"><text:s/></text:span><text:span text:style-name="T155_10">design<text:s/>methodologies.<text:s/>This<text:s/>includes<text:s/>a<text:s/>focus<text:s/>on<text:s/>accessibility<text:s/>to<text:s/>unlock<text:s/>the<text:s/>potential<text:s/>for<text:s/>AI<text:s/>to</text:span><text:span text:style-name="T155_11"><text:s/></text:span><text:span text:style-name="T155_12">reduce</text:span><text:span text:style-name="T155_13"><text:s/></text:span><text:span text:style-name="T155_14">barriers</text:span><text:span text:style-name="T155_15"><text:s/></text:span><text:span text:style-name="T155_16">to</text:span><text:span text:style-name="T155_17"><text:s/></text:span><text:span text:style-name="T155_18">employment,<text:s/>education,</text:span><text:span text:style-name="T155_19"><text:s/></text:span><text:span text:style-name="T155_20">and</text:span><text:span text:style-name="T155_21"><text:s/></text:span><text:span text:style-name="T155_22">access</text:span><text:span text:style-name="T155_23"><text:s/></text:span><text:span text:style-name="T155_24">to</text:span><text:span text:style-name="T155_25"><text:s/></text:span><text:span text:style-name="T155_26">services</text:span><text:span text:style-name="T155_27"><text:s/></text:span><text:span text:style-name="T155_28">for</text:span><text:span text:style-name="T155_29"><text:s/></text:span><text:span text:style-name="T155_30">persons</text:span><text:span text:style-name="T155_31"><text:s/></text:span><text:span text:style-name="T155_32">with</text:span><text:span text:style-name="T155_33"><text:s/></text:span><text:span text:style-name="T155_34">disabilities.</text:span></text:p>
        <text:p text:style-name="P156"><text:span text:style-name="T156_1">Through<text:s/>its<text:s/>announcement<text:s/>at<text:s/>the<text:s/>UK-hosted<text:s/></text:span><text:span text:style-name="T156_2">AI<text:s/>Safety<text:s/>Summit<text:s/></text:span><text:span text:style-name="T156_3">in<text:s/>November<text:s/>2023,<text:s/>the<text:s/>program</text:span><text:span text:style-name="T156_4"><text:s/></text:span><text:span text:style-name="T156_5">has</text:span><text:span text:style-name="T156_6"><text:s/></text:span><text:span text:style-name="T156_7">proven</text:span><text:span text:style-name="T156_8"><text:s/></text:span><text:span text:style-name="T156_9">highly</text:span><text:span text:style-name="T156_10"><text:s/></text:span><text:span text:style-name="T156_11">influential</text:span><text:span text:style-name="T156_12"><text:s/></text:span><text:span text:style-name="T156_13">as</text:span><text:span text:style-name="T156_14"><text:s/></text:span><text:span text:style-name="T156_15">a</text:span><text:span text:style-name="T156_16"><text:s/></text:span><text:span text:style-name="T156_17">statement</text:span><text:span text:style-name="T156_18"><text:s/></text:span><text:span text:style-name="T156_19">of</text:span><text:span text:style-name="T156_20"><text:s/></text:span><text:span text:style-name="T156_21">intent,</text:span><text:span text:style-name="T156_22"><text:s/></text:span><text:span text:style-name="T156_23">successfully</text:span><text:span text:style-name="T156_24"><text:s/></text:span><text:span text:style-name="T156_25">crowding</text:span><text:span text:style-name="T156_26"><text:s/></text:span><text:span text:style-name="T156_27">in</text:span><text:span text:style-name="T156_28"><text:s/></text:span><text:span text:style-name="T156_29">coordinated</text:span><text:span text:style-name="T156_30"><text:s/></text:span><text:span text:style-name="T156_31">funding</text:span><text:span text:style-name="T156_32"><text:s/></text:span><text:span text:style-name="T156_33">from</text:span><text:span text:style-name="T156_34"><text:s/></text:span><text:span text:style-name="T156_35">the</text:span><text:span text:style-name="T156_36"><text:s/></text:span><text:span text:style-name="T156_37">Bill</text:span><text:span text:style-name="T156_38"><text:s/></text:span><text:span text:style-name="T156_39">and</text:span><text:span text:style-name="T156_40"><text:s/></text:span><text:span text:style-name="T156_41">Melinda</text:span><text:span text:style-name="T156_42"><text:s/></text:span><text:span text:style-name="T156_43">Gates</text:span><text:span text:style-name="T156_44"><text:s/></text:span><text:span text:style-name="T156_45">Foundation</text:span><text:span text:style-name="T156_46"><text:s/></text:span><text:span text:style-name="T156_47">(BMGF)</text:span><text:span text:style-name="T156_48"><text:s/></text:span><text:span text:style-name="T156_49">and</text:span><text:span text:style-name="T156_50"><text:s/></text:span><text:span text:style-name="T156_51">the</text:span><text:span text:style-name="T156_52"><text:s/></text:span><text:span text:style-name="T156_53">United</text:span><text:span text:style-name="T156_54"><text:s/></text:span><text:span text:style-name="T156_55">States</text:span><text:span text:style-name="T156_56"><text:s/></text:span><text:span text:style-name="T156_57">Agency</text:span><text:span text:style-name="T156_58"><text:s/></text:span><text:span text:style-name="T156_59">for</text:span></text:p>
      </text:section>
      <text:section text:style-name="S7" text:name="S7">
        <text:p text:style-name="P157"/>
        <text:p text:style-name="P158"/>
        <text:p text:style-name="P159"/>
        <text:p text:style-name="P160"/>
        <text:p text:style-name="P161"><text:span text:style-name="T161_1">International<text:s/>Development<text:s/>(USAID),<text:s/>commitments<text:s/>to<text:s/>cooperate<text:s/>on<text:s/>AI<text:s/>activity<text:s/>in<text:s/>Africa<text:s/>from</text:span><text:span text:style-name="T161_2"><text:s/></text:span><text:span text:style-name="T161_3">Google,<text:s/>Microsoft<text:s/>and<text:s/>GiZ,<text:s/>and<text:s/>endorsements<text:s/>from<text:s/>the<text:s/>Governments<text:s/>of<text:s/>Kenya,<text:s/>Nigeria<text:s/>and</text:span><text:span text:style-name="T161_4"><text:s/></text:span><text:span text:style-name="T161_5">Rwanda.<text:s/>It<text:s/>has<text:s/>also<text:s/>been<text:s/>welcomed<text:s/>by<text:s/>the<text:s/>AI<text:s/>community<text:s/>in<text:s/>Africa,<text:s/>with<text:s/>representatives<text:s/>of</text:span><text:span text:style-name="T161_6"><text:s/></text:span><text:span text:style-name="T161_7">universities,<text:s/>civil<text:s/>society,<text:s/>startups,<text:s/>governments,<text:s/>international<text:s/>organisations<text:s/>and<text:s/>industry<text:s/>from</text:span><text:span text:style-name="T161_8"><text:s/></text:span><text:span text:style-name="T161_9">across<text:s/>the<text:s/>continent<text:s/>convening<text:s/>in<text:s/>Accra<text:s/>in<text:s/>February<text:s/>2024<text:s/>to<text:s/>inform<text:s/>the<text:s/>programme’s<text:s/>activities,</text:span><text:span text:style-name="T161_10"><text:s/></text:span><text:span text:style-name="T161_11">ahead<text:s/>of<text:s/>implementation<text:s/>which<text:s/>has<text:s/>now<text:s/>begun.<text:s/>The<text:s/>African<text:s/>Union<text:s/>has<text:s/>recently<text:s/>launched<text:s/>its<text:s/>AI</text:span><text:span text:style-name="T161_12"><text:s/></text:span><text:span text:style-name="T161_13">White<text:s/>Paper<text:s/>and<text:s/>Roadmap<text:s/>ahead<text:s/>of<text:s/>its<text:s/>planned<text:s/>Continental<text:s/>AI<text:s/>Strategy<text:s/>(which<text:s/>the<text:s/>program<text:s/>is</text:span><text:span text:style-name="T161_14"><text:s/></text:span><text:span text:style-name="T161_15">directly<text:s/>supporting),<text:s/>AI<text:s/>for<text:s/>development<text:s/>continues<text:s/>to<text:s/>rise<text:s/>up<text:s/>the<text:s/>agenda<text:s/>as<text:s/>a<text:s/>priority<text:s/>at<text:s/>the<text:s/>UN</text:span><text:span text:style-name="T161_16"><text:s/></text:span><text:span text:style-name="T161_17">and<text:s/>other<text:s/>international<text:s/>fora,<text:s/>and<text:s/>it<text:s/>is<text:s/>set<text:s/>to<text:s/>be<text:s/>a<text:s/>major<text:s/>theme<text:s/>of<text:s/>the<text:s/>UN’s<text:s/>Summit<text:s/>of<text:s/>the<text:s/>Future</text:span><text:span text:style-name="T161_18"><text:s/></text:span><text:span text:style-name="T161_19">and</text:span><text:span text:style-name="T161_20"><text:s/></text:span><text:span text:style-name="T161_21">Global</text:span><text:span text:style-name="T161_22"><text:s/></text:span><text:span text:style-name="T161_23">Digital</text:span><text:span text:style-name="T161_24"><text:s/></text:span><text:span text:style-name="T161_25">Compact</text:span><text:span text:style-name="T161_26"><text:s/></text:span><text:span text:style-name="T161_27">later</text:span><text:span text:style-name="T161_28"><text:s/></text:span><text:span text:style-name="T161_29">this</text:span><text:span text:style-name="T161_30"><text:s/></text:span><text:span text:style-name="T161_31">year.</text:span></text:p>
        <text:p text:style-name="P162"/>
        <text:list text:style-name="LS14" xml:id="list21" text:continue-list="list0">
          <text:list-item>
            <text:list>
              <text:list-item>
                <text:p text:style-name="P163"><text:span text:style-name="T163_1">Rationale</text:span><text:span text:style-name="T163_2"><text:s/></text:span><text:span text:style-name="T163_3">for<text:s/>Expanding</text:span><text:span text:style-name="T163_4"><text:s/></text:span><text:span text:style-name="T163_5">into</text:span><text:span text:style-name="T163_6"><text:s/></text:span><text:span text:style-name="T163_7">the</text:span><text:span text:style-name="T163_8"><text:s/></text:span><text:span text:style-name="T163_9">Indo-Pacific</text:span></text:p>
              </text:list-item>
            </text:list>
          </text:list-item>
        </text:list>
        <text:p text:style-name="P164"><text:span text:style-name="T164_1">The<text:s/>original<text:s/>FCDO<text:s/>business<text:s/>case<text:s/>stated<text:s/>that<text:s/>“The<text:s/>programme<text:s/>will<text:s/>focus<text:s/>initially<text:s/>on<text:s/>Africa<text:s/>where</text:span><text:span text:style-name="T164_2"><text:s/></text:span><text:span text:style-name="T164_3">the</text:span><text:span text:style-name="T164_4"><text:s/></text:span><text:span text:style-name="T164_5">needs</text:span><text:span text:style-name="T164_6"><text:s/></text:span><text:span text:style-name="T164_7">are</text:span><text:span text:style-name="T164_8"><text:s/></text:span><text:span text:style-name="T164_9">greatest,</text:span><text:span text:style-name="T164_10"><text:s/></text:span><text:span text:style-name="T164_11">with</text:span><text:span text:style-name="T164_12"><text:s/></text:span><text:span text:style-name="T164_13">possible</text:span><text:span text:style-name="T164_14"><text:s/></text:span><text:span text:style-name="T164_15">future</text:span><text:span text:style-name="T164_16"><text:s/></text:span><text:span text:style-name="T164_17">expansion</text:span><text:span text:style-name="T164_18"><text:s/></text:span><text:span text:style-name="T164_19">into</text:span><text:span text:style-name="T164_20"><text:s/></text:span><text:span text:style-name="T164_21">other</text:span><text:span text:style-name="T164_22"><text:s/></text:span><text:span text:style-name="T164_23">regions</text:span><text:span text:style-name="T164_24"><text:s/></text:span><text:span text:style-name="T164_25">such</text:span><text:span text:style-name="T164_26"><text:s/></text:span><text:span text:style-name="T164_27">as</text:span><text:span text:style-name="T164_28"><text:s/></text:span><text:span text:style-name="T164_29">the</text:span><text:span text:style-name="T164_30"><text:s/></text:span><text:span text:style-name="T164_31">Indo-Pacific.”</text:span><text:span text:style-name="T164_32"><text:s/></text:span><text:span text:style-name="T164_33">The<text:s/>UK<text:s/></text:span><text:span text:style-name="T164_34">Integrated<text:s/>Review<text:s/></text:span><text:span text:style-name="T164_35">2021<text:s/>and<text:s/>2023<text:s/>refresh<text:s/>set<text:s/>out<text:s/>the<text:s/>rationale<text:s/>for<text:s/>the<text:s/>Indo-Pacific</text:span><text:span text:style-name="T164_36"><text:s/></text:span><text:span text:style-name="T164_37">Tilt</text:span><text:span text:style-name="T164_38"><text:s/></text:span><text:span text:style-name="T164_39">and</text:span><text:span text:style-name="T164_40"><text:s/></text:span><text:span text:style-name="T164_41">the</text:span><text:span text:style-name="T164_42"><text:s/></text:span><text:span text:style-name="T164_43">UK’s</text:span><text:span text:style-name="T164_44"><text:s/></text:span><text:span text:style-name="T164_45">objective</text:span><text:span text:style-name="T164_46"><text:s/></text:span><text:span text:style-name="T164_47">of</text:span><text:span text:style-name="T164_48"><text:s/></text:span><text:span text:style-name="T164_49">building</text:span><text:span text:style-name="T164_50"><text:s/></text:span><text:span text:style-name="T164_51">“sustainable,</text:span><text:span text:style-name="T164_52"><text:s/></text:span><text:span text:style-name="T164_53">enduring</text:span><text:span text:style-name="T164_54"><text:s/></text:span><text:span text:style-name="T164_55">and</text:span><text:span text:style-name="T164_56"><text:s/></text:span><text:span text:style-name="T164_57">long-term</text:span><text:span text:style-name="T164_58"><text:s/></text:span><text:span text:style-name="T164_59">commitments</text:span><text:span text:style-name="T164_60"><text:s/></text:span><text:span text:style-name="T164_61">and</text:span><text:span text:style-name="T164_62"><text:s/></text:span><text:span text:style-name="T164_63">partnerships”</text:span><text:span text:style-name="T164_64"><text:s/></text:span><text:span text:style-name="T164_65">with</text:span><text:span text:style-name="T164_66"><text:s/></text:span><text:span text:style-name="T164_67">countries</text:span><text:span text:style-name="T164_68"><text:s/></text:span><text:span text:style-name="T164_69">in</text:span><text:span text:style-name="T164_70"><text:s/></text:span><text:span text:style-name="T164_71">the</text:span><text:span text:style-name="T164_72"><text:s/></text:span><text:span text:style-name="T164_73">region,</text:span><text:span text:style-name="T164_74"><text:s/></text:span><text:span text:style-name="T164_75">given</text:span><text:span text:style-name="T164_76"><text:s/></text:span><text:span text:style-name="T164_77">their</text:span><text:span text:style-name="T164_78"><text:s/></text:span><text:span text:style-name="T164_79">growing</text:span><text:span text:style-name="T164_80"><text:s/></text:span><text:span text:style-name="T164_81">geopolitical</text:span><text:span text:style-name="T164_82"><text:s/></text:span><text:span text:style-name="T164_83">significance.</text:span><text:span text:style-name="T164_84"><text:s/></text:span><text:span text:style-name="T164_85">This</text:span><text:span text:style-name="T164_86"><text:s/></text:span><text:span text:style-name="T164_87">includes</text:span><text:span text:style-name="T164_88"><text:s/></text:span><text:span text:style-name="T164_89">several</text:span><text:span text:style-name="T164_90"><text:s/></text:span><text:span text:style-name="T164_91">countries</text:span><text:span text:style-name="T164_92"><text:s/></text:span><text:span text:style-name="T164_93">prioritised</text:span><text:span text:style-name="T164_94"><text:s/></text:span><text:span text:style-name="T164_95">under</text:span><text:span text:style-name="T164_96"><text:s/></text:span><text:span text:style-name="T164_97">the</text:span><text:span text:style-name="T164_98"><text:s/></text:span><text:span text:style-name="T164_99">Global</text:span><text:span text:style-name="T164_100"><text:s/></text:span><text:span text:style-name="T164_101">Middle</text:span><text:span text:style-name="T164_102"><text:s/></text:span><text:span text:style-name="T164_103">Ground</text:span><text:span text:style-name="T164_104"><text:s/></text:span><text:span text:style-name="T164_105">agenda,</text:span><text:span text:style-name="T164_106"><text:s/></text:span><text:span text:style-name="T164_107">who<text:s/>recognise<text:s/>the<text:s/>UK<text:s/>as<text:s/>having<text:s/>valuable<text:s/>expertise<text:s/>and<text:s/>willing<text:s/>to<text:s/>engage<text:s/>in<text:s/>genuine,<text:s/>mutual</text:span><text:span text:style-name="T164_108"><text:s/></text:span><text:span text:style-name="T164_109">partnerships</text:span><text:span text:style-name="T164_110"><text:s/></text:span><text:span text:style-name="T164_111">despite</text:span><text:span text:style-name="T164_112"><text:s/></text:span><text:span text:style-name="T164_113">intensifying</text:span><text:span text:style-name="T164_114"><text:s/></text:span><text:span text:style-name="T164_115">geopolitical</text:span><text:span text:style-name="T164_116"><text:s/></text:span><text:span text:style-name="T164_117">competition</text:span><text:span text:style-name="T164_118"><text:s/></text:span><text:span text:style-name="T164_119">on</text:span><text:span text:style-name="T164_120"><text:s/></text:span><text:span text:style-name="T164_121">AI</text:span><text:span text:style-name="T164_122"><text:s/></text:span><text:span text:style-name="T164_123">in</text:span><text:span text:style-name="T164_124"><text:s/></text:span><text:span text:style-name="T164_125">the</text:span><text:span text:style-name="T164_126"><text:s/></text:span><text:span text:style-name="T164_127">region.</text:span><text:span text:style-name="T164_128"><text:s/></text:span><text:span text:style-name="T164_129">The</text:span><text:span text:style-name="T164_130"><text:s/></text:span><text:span text:style-name="T164_131">UK</text:span><text:span text:style-name="T164_132"><text:s/></text:span><text:span text:style-name="T164_133">has</text:span><text:span text:style-name="T164_134"><text:s/></text:span><text:span text:style-name="T164_135">recently</text:span><text:span text:style-name="T164_136"><text:s/></text:span><text:span text:style-name="T164_137">achieved<text:s/>dialogue<text:s/>partner<text:s/>status<text:s/>with<text:s/>ASEAN<text:s/>and<text:s/>enjoys<text:s/>strong<text:s/>cultural,<text:s/>economic,<text:s/>security,</text:span><text:span text:style-name="T164_138"><text:s/></text:span><text:span text:style-name="T164_139">development<text:s/>and<text:s/>science<text:s/>partnerships<text:s/>with<text:s/>many<text:s/>countries<text:s/>across<text:s/>South<text:s/>and<text:s/>Southeast<text:s/>Asia</text:span><text:span text:style-name="T164_140"><text:s/></text:span><text:span text:style-name="T164_141">and<text:s/>the</text:span><text:span text:style-name="T164_142"><text:s/></text:span><text:span text:style-name="T164_143">Pacific.</text:span></text:p>
        <text:p text:style-name="P165"><text:span text:style-name="T165_1">For</text:span><text:span text:style-name="T165_2"><text:s/></text:span><text:span text:style-name="T165_3">Canada</text:span><text:span text:style-name="T165_4"><text:s/></text:span><text:span text:style-name="T165_5">as</text:span><text:span text:style-name="T165_6"><text:s/></text:span><text:span text:style-name="T165_7">well,</text:span><text:span text:style-name="T165_8"><text:s/></text:span><text:span text:style-name="T165_9">this</text:span><text:span text:style-name="T165_10"><text:s/></text:span><text:span text:style-name="T165_11">is</text:span><text:span text:style-name="T165_12"><text:s/></text:span><text:span text:style-name="T165_13">a</text:span><text:span text:style-name="T165_14"><text:s/></text:span><text:span text:style-name="T165_15">region</text:span><text:span text:style-name="T165_16"><text:s/></text:span><text:span text:style-name="T165_17">of</text:span><text:span text:style-name="T165_18"><text:s/></text:span><text:span text:style-name="T165_19">high</text:span><text:span text:style-name="T165_20"><text:s/></text:span><text:span text:style-name="T165_21">importance,</text:span><text:span text:style-name="T165_22"><text:s/></text:span><text:span text:style-name="T165_23">as</text:span><text:span text:style-name="T165_24"><text:s/></text:span><text:span text:style-name="T165_25">evidenced</text:span><text:span text:style-name="T165_26"><text:s/></text:span><text:span text:style-name="T165_27">by</text:span><text:span text:style-name="T165_28"><text:s/></text:span><text:span text:style-name="T165_29">the</text:span><text:span text:style-name="T165_30"><text:s/></text:span><text:span text:style-name="T165_31">announcement</text:span><text:span text:style-name="T165_32"><text:s/></text:span><text:span text:style-name="T165_33">of<text:s/>the<text:s/></text:span><text:span text:style-name="T165_34">Indo-Pacific<text:s/>Strategy<text:s/></text:span><text:span text:style-name="T165_35">in<text:s/>2022.</text:span><text:span text:style-name="T165_36">1<text:s/></text:span><text:span text:style-name="T165_37">As<text:s/>pointed<text:s/>out<text:s/>in<text:s/>the<text:s/>document,<text:s/>the<text:s/>region<text:s/>represents<text:s/>40</text:span><text:span text:style-name="T165_38"><text:s/></text:span><text:span text:style-name="T165_39">economies,</text:span><text:span text:style-name="T165_40"><text:s/></text:span><text:span text:style-name="T165_41">4</text:span><text:span text:style-name="T165_42"><text:s/></text:span><text:span text:style-name="T165_43">billion</text:span><text:span text:style-name="T165_44"><text:s/></text:span><text:span text:style-name="T165_45">people,</text:span><text:span text:style-name="T165_46"><text:s/></text:span><text:span text:style-name="T165_47">and</text:span><text:span text:style-name="T165_48"><text:s/></text:span><text:span text:style-name="T165_49">almost</text:span><text:span text:style-name="T165_50"><text:s/></text:span><text:span text:style-name="T165_51">$</text:span><text:span text:style-name="T165_52"><text:s/></text:span><text:span text:style-name="T165_53">50</text:span><text:span text:style-name="T165_54"><text:s/></text:span><text:span text:style-name="T165_55">trillion</text:span><text:span text:style-name="T165_56"><text:s/></text:span><text:span text:style-name="T165_57">in</text:span><text:span text:style-name="T165_58"><text:s/></text:span><text:span text:style-name="T165_59">economic</text:span><text:span text:style-name="T165_60"><text:s/></text:span><text:span text:style-name="T165_61">activity.</text:span><text:span text:style-name="T165_62"><text:s/></text:span><text:span text:style-name="T165_63">The</text:span><text:span text:style-name="T165_64"><text:s/></text:span><text:span text:style-name="T165_65">document</text:span><text:span text:style-name="T165_66"><text:s/></text:span><text:span text:style-name="T165_67">forcefully</text:span><text:span text:style-name="T165_68"><text:s/></text:span><text:span text:style-name="T165_69">states:</text:span></text:p>
        <text:p text:style-name="P166"><text:span text:style-name="T166_1">The<text:s/>rise<text:s/>of<text:s/>the<text:s/>Indo-Pacific<text:s/>and<text:s/>the<text:s/>profound<text:s/>impacts<text:s/>the<text:s/>region<text:s/>will<text:s/>have<text:s/>on<text:s/>the<text:s/>lives<text:s/>of<text:s/>all</text:span><text:span text:style-name="T166_2"><text:s/></text:span><text:span text:style-name="T166_3">Canadians<text:s/>demand<text:s/>a<text:s/>comprehensive,<text:s/>whole-of-society<text:s/>strategy<text:s/>to<text:s/>guide<text:s/>Canada’s<text:s/>actions.</text:span><text:span text:style-name="T166_4"><text:s/></text:span><text:span text:style-name="T166_5">Canada<text:s/>must<text:s/>invest<text:s/>resources<text:s/>and<text:s/>build<text:s/>knowledge<text:s/>and<text:s/>capacity<text:s/>to<text:s/>engage.<text:s/>How<text:s/>Canada</text:span><text:span text:style-name="T166_6"><text:s/></text:span><text:span text:style-name="T166_7">engages<text:s/>in<text:s/>the<text:s/>region<text:s/>will<text:s/>set<text:s/>the<text:s/>pace<text:s/>for<text:s/>the<text:s/>future<text:s/>and<text:s/>prosperity<text:s/>of<text:s/>our<text:s/>economy,<text:s/>security</text:span><text:span text:style-name="T166_8"><text:s/></text:span><text:span text:style-name="T166_9">and</text:span><text:span text:style-name="T166_10"><text:s/></text:span><text:span text:style-name="T166_11">stability.</text:span></text:p>
        <text:p text:style-name="P167"><text:span text:style-name="T167_1">The<text:s/>Indo-Pacific<text:s/>is<text:s/>also<text:s/>a<text:s/>region<text:s/>of<text:s/>extreme<text:s/>economic,<text:s/>linguistic,<text:s/>social,<text:s/>cultural<text:s/>and<text:s/>political</text:span><text:span text:style-name="T167_2"><text:s/></text:span><text:span text:style-name="T167_3">heterogeneity,</text:span><text:span text:style-name="T167_4"><text:s/></text:span><text:span text:style-name="T167_5">including</text:span><text:span text:style-name="T167_6"><text:s/></text:span><text:span text:style-name="T167_7">countries</text:span><text:span text:style-name="T167_8"><text:s/></text:span><text:span text:style-name="T167_9">with</text:span><text:span text:style-name="T167_10"><text:s/></text:span><text:span text:style-name="T167_11">diverse</text:span><text:span text:style-name="T167_12"><text:s/></text:span><text:span text:style-name="T167_13">AI</text:span><text:span text:style-name="T167_14"><text:s/></text:span><text:span text:style-name="T167_15">(and</text:span><text:span text:style-name="T167_16"><text:s/></text:span><text:span text:style-name="T167_17">other</text:span><text:span text:style-name="T167_18"><text:s/></text:span><text:span text:style-name="T167_19">technological)</text:span><text:span text:style-name="T167_20"><text:s/></text:span><text:span text:style-name="T167_21">capabilities,</text:span><text:span text:style-name="T167_22"><text:s/></text:span><text:span text:style-name="T167_23">geopolitical<text:s/>affinities<text:s/>and<text:s/>development<text:s/>needs.<text:s/>It<text:s/>is<text:s/>home<text:s/>to<text:s/>high<text:s/>numbers<text:s/>of<text:s/>people<text:s/>living<text:s/>in</text:span><text:span text:style-name="T167_24"><text:s/></text:span><text:span text:style-name="T167_25">poverty.<text:s/>More<text:s/>than<text:s/>100<text:s/>million<text:s/>people<text:s/>live<text:s/>below<text:s/>the<text:s/>$3.65<text:s/>poverty<text:s/>line<text:s/>in<text:s/>South-East<text:s/>Asia<text:s/>and</text:span><text:span text:style-name="T167_26"><text:s/></text:span><text:span text:style-name="T167_27">many</text:span><text:span text:style-name="T167_28"><text:s/></text:span><text:span text:style-name="T167_29">more</text:span><text:span text:style-name="T167_30"><text:s/></text:span><text:span text:style-name="T167_31">live</text:span><text:span text:style-name="T167_32"><text:s/></text:span><text:span text:style-name="T167_33">in</text:span><text:span text:style-name="T167_34"><text:s/></text:span><text:span text:style-name="T167_35">extreme</text:span><text:span text:style-name="T167_36"><text:s/></text:span><text:span text:style-name="T167_37">poverty</text:span><text:span text:style-name="T167_38"><text:s/></text:span><text:span text:style-name="T167_39">in</text:span><text:span text:style-name="T167_40"><text:s/></text:span><text:span text:style-name="T167_41">South</text:span><text:span text:style-name="T167_42"><text:s/></text:span><text:span text:style-name="T167_43">Asia.</text:span><text:span text:style-name="T167_44"><text:s/></text:span><text:span text:style-name="T167_45">South-East</text:span><text:span text:style-name="T167_46"><text:s/></text:span><text:span text:style-name="T167_47">Asia</text:span><text:span text:style-name="T167_48"><text:s/></text:span><text:span text:style-name="T167_49">is</text:span><text:span text:style-name="T167_50"><text:s/></text:span><text:span text:style-name="T167_51">also</text:span><text:span text:style-name="T167_52"><text:s/></text:span><text:span text:style-name="T167_53">experiencing</text:span><text:span text:style-name="T167_54"><text:s/></text:span><text:span text:style-name="T167_55">accelerated<text:s/>demographic<text:s/>transition<text:s/>with<text:s/>aging<text:s/>populations,<text:s/>shrinking<text:s/>workforces,<text:s/>growing<text:s/>strain</text:span><text:span text:style-name="T167_56"><text:s/></text:span><text:span text:style-name="T167_57">on<text:s/>health<text:s/>systems<text:s/>and<text:s/>reduced<text:s/>output<text:s/>in<text:s/>sectors<text:s/>such<text:s/>as<text:s/>agriculture<text:s/>due<text:s/>to<text:s/>older<text:s/>workforces.<text:s/>In</text:span><text:span text:style-name="T167_58"><text:s/></text:span><text:span text:style-name="T167_59">contrast,</text:span><text:span text:style-name="T167_60"><text:s/></text:span><text:span text:style-name="T167_61">South</text:span><text:span text:style-name="T167_62"><text:s/></text:span><text:span text:style-name="T167_63">Asia</text:span><text:span text:style-name="T167_64"><text:s/></text:span><text:span text:style-name="T167_65">has</text:span><text:span text:style-name="T167_66"><text:s/></text:span><text:span text:style-name="T167_67">a</text:span><text:span text:style-name="T167_68"><text:s/></text:span><text:span text:style-name="T167_69">very</text:span><text:span text:style-name="T167_70"><text:s/></text:span><text:span text:style-name="T167_71">young</text:span><text:span text:style-name="T167_72"><text:s/></text:span><text:span text:style-name="T167_73">and</text:span><text:span text:style-name="T167_74"><text:s/></text:span><text:span text:style-name="T167_75">significantly</text:span><text:span text:style-name="T167_76"><text:s/></text:span><text:span text:style-name="T167_77">larger</text:span><text:span text:style-name="T167_78"><text:s/></text:span><text:span text:style-name="T167_79">population</text:span><text:span text:style-name="T167_80"><text:s/></text:span><text:span text:style-name="T167_81">and</text:span><text:span text:style-name="T167_82"><text:s/></text:span><text:span text:style-name="T167_83">growing</text:span><text:span text:style-name="T167_84"><text:s/></text:span><text:span text:style-name="T167_85">work</text:span><text:span text:style-name="T167_86"><text:s/></text:span><text:span text:style-name="T167_87">force,</text:span><text:span text:style-name="T167_88"><text:s/></text:span><text:span text:style-name="T167_89">which<text:s/>shows<text:s/>that<text:s/>the<text:s/>story<text:s/>for<text:s/>Asia<text:s/>is<text:s/>nuanced<text:s/>in<text:s/>terms<text:s/>of<text:s/>its<text:s/>overall<text:s/>demographic<text:s/>profile.<text:s/>As<text:s/>a</text:span><text:span text:style-name="T167_90"><text:s/></text:span><text:span text:style-name="T167_91">whole,</text:span><text:span text:style-name="T167_92"><text:s/></text:span><text:span text:style-name="T167_93">countries</text:span><text:span text:style-name="T167_94"><text:s/></text:span><text:span text:style-name="T167_95">in</text:span><text:span text:style-name="T167_96"><text:s/></text:span><text:span text:style-name="T167_97">the</text:span><text:span text:style-name="T167_98"><text:s/></text:span><text:span text:style-name="T167_99">Indo-Pacific</text:span><text:span text:style-name="T167_100"><text:s/></text:span><text:span text:style-name="T167_101">are</text:span><text:span text:style-name="T167_102"><text:s/></text:span><text:span text:style-name="T167_103">also</text:span><text:span text:style-name="T167_104"><text:s/></text:span><text:span text:style-name="T167_105">among</text:span><text:span text:style-name="T167_106"><text:s/></text:span><text:span text:style-name="T167_107">the</text:span><text:span text:style-name="T167_108"><text:s/></text:span><text:span text:style-name="T167_109">most</text:span><text:span text:style-name="T167_110"><text:s/></text:span><text:span text:style-name="T167_111">exposed</text:span><text:span text:style-name="T167_112"><text:s/></text:span><text:span text:style-name="T167_113">to</text:span><text:span text:style-name="T167_114"><text:s/></text:span><text:span text:style-name="T167_115">climate</text:span><text:span text:style-name="T167_116"><text:s/></text:span><text:span text:style-name="T167_117">change,</text:span><text:span text:style-name="T167_118"><text:s/></text:span><text:span text:style-name="T167_119">including</text:span><text:span text:style-name="T167_120"><text:s/></text:span><text:span text:style-name="T167_121">severe<text:s/>weather<text:s/>events,<text:s/>rising<text:s/>sea<text:s/>levels,<text:s/>rising<text:s/>temperatures<text:s/>and<text:s/>vector-borne<text:s/>diseases<text:s/>which</text:span><text:span text:style-name="T167_122"><text:s/></text:span><text:span text:style-name="T167_123">threaten<text:s/>highly<text:s/>populated,<text:s/>high-density<text:s/>coastal<text:s/>cities<text:s/>and<text:s/>rural<text:s/>and<text:s/>remote<text:s/>island<text:s/>communities<text:s/>in</text:span><text:span text:style-name="T167_124"><text:s/></text:span><text:span text:style-name="T167_125">different</text:span><text:span text:style-name="T167_126"><text:s/></text:span><text:span text:style-name="T167_127">ways.</text:span><text:span text:style-name="T167_128"><text:s/></text:span><text:span text:style-name="T167_129">These</text:span><text:span text:style-name="T167_130"><text:s/></text:span><text:span text:style-name="T167_131">trends</text:span><text:span text:style-name="T167_132"><text:s/></text:span><text:span text:style-name="T167_133">present</text:span><text:span text:style-name="T167_134"><text:s/></text:span><text:span text:style-name="T167_135">challenges</text:span><text:span text:style-name="T167_136"><text:s/></text:span><text:span text:style-name="T167_137">for</text:span><text:span text:style-name="T167_138"><text:s/></text:span><text:span text:style-name="T167_139">low</text:span><text:span text:style-name="T167_140"><text:s/></text:span><text:span text:style-name="T167_141">and</text:span><text:span text:style-name="T167_142"><text:s/></text:span><text:span text:style-name="T167_143">lower-middle</text:span><text:span text:style-name="T167_144"><text:s/></text:span><text:span text:style-name="T167_145">income</text:span><text:span text:style-name="T167_146"><text:s/></text:span><text:span text:style-name="T167_147">countries</text:span><text:span text:style-name="T167_148"><text:s/></text:span><text:span text:style-name="T167_149">in</text:span><text:span text:style-name="T167_150"><text:s/></text:span><text:span text:style-name="T167_151">the</text:span><text:span text:style-name="T167_152"><text:s/></text:span><text:span text:style-name="T167_153">region,<text:s/>whose<text:s/>development<text:s/>trajectories<text:s/>could<text:s/>be<text:s/>threatened<text:s/>by<text:s/>slowing<text:s/>productivity<text:s/>and<text:s/>higher</text:span><text:span text:style-name="T167_154"><text:s/></text:span><text:span text:style-name="T167_155">public<text:s/>service<text:s/>costs</text:span><text:span text:style-name="T167_156"><text:s/></text:span><text:span text:style-name="T167_157">and</text:span><text:span text:style-name="T167_158"><text:s/></text:span><text:span text:style-name="T167_159">climate</text:span><text:span text:style-name="T167_160"><text:s/></text:span><text:span text:style-name="T167_161">risk.</text:span></text:p>
        <text:p text:style-name="P168"><text:span text:style-name="T168_1">Many<text:s/>countries<text:s/>in<text:s/>the<text:s/>region<text:s/>have<text:s/>low<text:s/>AI<text:s/>readiness<text:s/>and<text:s/>high<text:s/>inequality<text:s/>in<text:s/>digital<text:s/>access<text:s/>that</text:span><text:span text:style-name="T168_2"><text:s/></text:span><text:span text:style-name="T168_3">exclude<text:s/>women,<text:s/>girls,<text:s/>people<text:s/>with<text:s/>disabilities<text:s/>and<text:s/>other<text:s/>marginalised<text:s/>groups<text:s/>from<text:s/>sharing<text:s/>in<text:s/>the</text:span><text:span text:style-name="T168_4"><text:s/></text:span><text:span text:style-name="T168_5">benefits<text:s/>of<text:s/>AI<text:s/>innovation.<text:s/>According<text:s/>to<text:s/>IDC's<text:s/>Worldwide<text:s/>Artificial<text:s/>Intelligence<text:s/>guide,<text:s/>Asia/Pacific</text:span><text:span text:style-name="T168_6"><text:s/></text:span><text:span text:style-name="T168_7">spending</text:span><text:span text:style-name="T168_8"><text:s/></text:span><text:span text:style-name="T168_9">on</text:span><text:span text:style-name="T168_10"><text:s/></text:span><text:span text:style-name="T168_11">AI</text:span><text:span text:style-name="T168_12"><text:s/></text:span><text:span text:style-name="T168_13">systems</text:span><text:span text:style-name="T168_14"><text:s/></text:span><text:span text:style-name="T168_15">will</text:span><text:span text:style-name="T168_16"><text:s/></text:span><text:span text:style-name="T168_17">grow</text:span><text:span text:style-name="T168_18"><text:s/></text:span><text:span text:style-name="T168_19">to</text:span><text:span text:style-name="T168_20"><text:s/></text:span><text:span text:style-name="T168_21">US$</text:span><text:span text:style-name="T168_22"><text:s/></text:span><text:span text:style-name="T168_23">46</text:span><text:span text:style-name="T168_24"><text:s/></text:span><text:span text:style-name="T168_25">billion</text:span><text:span text:style-name="T168_26"><text:s/></text:span><text:span text:style-name="T168_27">by</text:span><text:span text:style-name="T168_28"><text:s/></text:span><text:span text:style-name="T168_29">2026</text:span><text:span text:style-name="T168_30"><text:s/></text:span><text:span text:style-name="T168_31">and</text:span><text:span text:style-name="T168_32"><text:s/></text:span><text:span text:style-name="T168_33">US$78</text:span><text:span text:style-name="T168_34"><text:s/></text:span><text:span text:style-name="T168_35">billion</text:span><text:span text:style-name="T168_36"><text:s/></text:span><text:span text:style-name="T168_37">by</text:span><text:span text:style-name="T168_38"><text:s/></text:span><text:span text:style-name="T168_39">2027,</text:span><text:span text:style-name="T168_40"><text:s/></text:span><text:span text:style-name="T168_41">led</text:span><text:span text:style-name="T168_42"><text:s/></text:span><text:span text:style-name="T168_43">by</text:span></text:p>
      </text:section>
      <text:section text:style-name="S8" text:name="S8">
        <text:p text:style-name="P169"/>
        <text:p text:style-name="P170"/>
        <text:p text:style-name="P171"/>
        <text:p text:style-name="P172"/>
        <text:p text:style-name="P173"><text:span text:style-name="T173_1">China,</text:span><text:span text:style-name="T173_2"><text:s/></text:span><text:span text:style-name="T173_3">which</text:span><text:span text:style-name="T173_4"><text:s/></text:span><text:span text:style-name="T173_5">will</text:span><text:span text:style-name="T173_6"><text:s/></text:span><text:span text:style-name="T173_7">account</text:span><text:span text:style-name="T173_8"><text:s/></text:span><text:span text:style-name="T173_9">for</text:span><text:span text:style-name="T173_10"><text:s/></text:span><text:span text:style-name="T173_11">about</text:span><text:span text:style-name="T173_12"><text:s/></text:span><text:span text:style-name="T173_13">half</text:span><text:span text:style-name="T173_14"><text:s/></text:span><text:span text:style-name="T173_15">of</text:span><text:span text:style-name="T173_16"><text:s/></text:span><text:span text:style-name="T173_17">total</text:span><text:span text:style-name="T173_18"><text:s/></text:span><text:span text:style-name="T173_19">AI</text:span><text:span text:style-name="T173_20"><text:s/></text:span><text:span text:style-name="T173_21">spending</text:span><text:span text:style-name="T173_22"><text:s/></text:span><text:span text:style-name="T173_23">-</text:span><text:span text:style-name="T173_24"><text:s/></text:span><text:span text:style-name="T173_25">in</text:span><text:span text:style-name="T173_26"><text:s/></text:span><text:span text:style-name="T173_27">excess</text:span><text:span text:style-name="T173_28"><text:s/></text:span><text:span text:style-name="T173_29">of</text:span><text:span text:style-name="T173_30"><text:s/></text:span><text:span text:style-name="T173_31">$38</text:span><text:span text:style-name="T173_32"><text:s/></text:span><text:span text:style-name="T173_33">billion</text:span><text:span text:style-name="T173_34"><text:s/></text:span><text:span text:style-name="T173_35">by</text:span><text:span text:style-name="T173_36"><text:s/></text:span><text:span text:style-name="T173_37">2027.</text:span><text:span text:style-name="T173_38"><text:s/></text:span><text:span text:style-name="T173_39">At</text:span><text:span text:style-name="T173_40"><text:s/></text:span><text:span text:style-name="T173_41">the<text:s/>same<text:s/>time,<text:s/>around<text:s/>half<text:s/>the<text:s/>countries<text:s/>in<text:s/>the<text:s/>region<text:s/>have<text:s/>national<text:s/>AI<text:s/>strategies,<text:s/>and<text:s/>the<text:s/>ones</text:span><text:span text:style-name="T173_42"><text:s/></text:span><text:span text:style-name="T173_43">without<text:s/>strategies<text:s/>are<text:s/>amongst<text:s/>the<text:s/>poorest<text:s/>in<text:s/>the<text:s/>region.<text:s/>In<text:s/>South-East<text:s/>Asia,<text:s/>ASEAN<text:s/>has<text:s/>been</text:span><text:span text:style-name="T173_44"><text:s/></text:span><text:span text:style-name="T173_45">influential<text:s/>in<text:s/>developing<text:s/>AI<text:s/>governance<text:s/>guidance<text:s/>tailored<text:s/>to<text:s/>regional<text:s/>contexts<text:s/>and<text:s/>in<text:s/>advancing</text:span><text:span text:style-name="T173_46"><text:s/></text:span><text:span text:style-name="T173_47">the<text:s/>debate<text:s/>on<text:s/>AI<text:s/>policy,<text:s/>including<text:s/>on<text:s/>AI<text:s/>ethics<text:s/>and<text:s/>responsible<text:s/>AI<text:s/>principles.<text:s/>Despite<text:s/>this,<text:s/>the</text:span><text:span text:style-name="T173_48"><text:s/></text:span><text:span text:style-name="T173_49">region</text:span><text:span text:style-name="T173_50"><text:s/></text:span><text:span text:style-name="T173_51">lags</text:span><text:span text:style-name="T173_52"><text:s/></text:span><text:span text:style-name="T173_53">behind</text:span><text:span text:style-name="T173_54"><text:s/></text:span><text:span text:style-name="T173_55">when</text:span><text:span text:style-name="T173_56"><text:s/></text:span><text:span text:style-name="T173_57">it</text:span><text:span text:style-name="T173_58"><text:s/></text:span><text:span text:style-name="T173_59">comes</text:span><text:span text:style-name="T173_60"><text:s/></text:span><text:span text:style-name="T173_61">to</text:span><text:span text:style-name="T173_62"><text:s/></text:span><text:span text:style-name="T173_63">investment</text:span><text:span text:style-name="T173_64"><text:s/></text:span><text:span text:style-name="T173_65">in</text:span><text:span text:style-name="T173_66"><text:s/></text:span><text:span text:style-name="T173_67">scaling</text:span><text:span text:style-name="T173_68"><text:s/></text:span><text:span text:style-name="T173_69">AI</text:span><text:span text:style-name="T173_70"><text:s/></text:span><text:span text:style-name="T173_71">applications.</text:span><text:span text:style-name="T173_72"><text:s/></text:span><text:span text:style-name="T173_73">For</text:span><text:span text:style-name="T173_74"><text:s/></text:span><text:span text:style-name="T173_75">instance,</text:span><text:span text:style-name="T173_76"><text:s/></text:span><text:span text:style-name="T173_77">in</text:span><text:span text:style-name="T173_78"><text:s/></text:span><text:span text:style-name="T173_79">South-</text:span><text:span text:style-name="T173_80"><text:s/></text:span><text:span text:style-name="T173_81">East</text:span><text:span text:style-name="T173_82"><text:s/></text:span><text:span text:style-name="T173_83">Asia,</text:span><text:span text:style-name="T173_84"><text:s/></text:span><text:span text:style-name="T173_85">besides</text:span><text:span text:style-name="T173_86"><text:s/></text:span><text:span text:style-name="T173_87">Singapore</text:span><text:span text:style-name="T173_88"><text:s/></text:span><text:span text:style-name="T173_89">and</text:span><text:span text:style-name="T173_90"><text:s/></text:span><text:span text:style-name="T173_91">Indonesia,</text:span><text:span text:style-name="T173_92"><text:s/></text:span><text:span text:style-name="T173_93">venture</text:span><text:span text:style-name="T173_94"><text:s/></text:span><text:span text:style-name="T173_95">capital</text:span><text:span text:style-name="T173_96"><text:s/></text:span><text:span text:style-name="T173_97">investment</text:span><text:span text:style-name="T173_98"><text:s/></text:span><text:span text:style-name="T173_99">in</text:span><text:span text:style-name="T173_100"><text:s/></text:span><text:span text:style-name="T173_101">AI</text:span><text:span text:style-name="T173_102"><text:s/></text:span><text:span text:style-name="T173_103">stands</text:span><text:span text:style-name="T173_104"><text:s/></text:span><text:span text:style-name="T173_105">at</text:span><text:span text:style-name="T173_106"><text:s/></text:span><text:span text:style-name="T173_107">less</text:span><text:span text:style-name="T173_108"><text:s/></text:span><text:span text:style-name="T173_109">than</text:span></text:p>
        <text:p text:style-name="P174"><text:span text:style-name="T174_1">$100<text:s/>million,<text:s/>while<text:s/>leading<text:s/>countries<text:s/>like<text:s/>the<text:s/>US<text:s/>invest<text:s/>more<text:s/>than<text:s/>$55<text:s/>billion.<text:s/>A<text:s/>recent<text:s/>study<text:s/>by</text:span><text:span text:style-name="T174_2"><text:s/></text:span><text:span text:style-name="T174_3">the<text:s/>consultancy<text:s/>Access<text:s/>Partnership<text:s/>estimated<text:s/>AI<text:s/>could<text:s/>contribute<text:s/>to<text:s/>a<text:s/>GDP<text:s/>boost<text:s/>of<text:s/>10-18%<text:s/>for</text:span><text:span text:style-name="T174_4"><text:s/></text:span><text:span text:style-name="T174_5">South-East</text:span><text:span text:style-name="T174_6"><text:s/></text:span><text:span text:style-name="T174_7">Asian</text:span><text:span text:style-name="T174_8"><text:s/></text:span><text:span text:style-name="T174_9">economies,</text:span><text:span text:style-name="T174_10"><text:s/></text:span><text:span text:style-name="T174_11">yet</text:span><text:span text:style-name="T174_12"><text:s/></text:span><text:span text:style-name="T174_13">they</text:span><text:span text:style-name="T174_14"><text:s/></text:span><text:span text:style-name="T174_15">currently</text:span><text:span text:style-name="T174_16"><text:s/></text:span><text:span text:style-name="T174_17">have</text:span><text:span text:style-name="T174_18"><text:s/></text:span><text:span text:style-name="T174_19">under</text:span><text:span text:style-name="T174_20"><text:s/></text:span><text:span text:style-name="T174_21">$1</text:span><text:span text:style-name="T174_22"><text:s/></text:span><text:span text:style-name="T174_23">of</text:span><text:span text:style-name="T174_24"><text:s/></text:span><text:span text:style-name="T174_25">venture</text:span><text:span text:style-name="T174_26"><text:s/></text:span><text:span text:style-name="T174_27">capital</text:span><text:span text:style-name="T174_28"><text:s/></text:span><text:span text:style-name="T174_29">investment</text:span><text:span text:style-name="T174_30"><text:s/></text:span><text:span text:style-name="T174_31">in</text:span><text:span text:style-name="T174_32"><text:s/></text:span><text:span text:style-name="T174_33">AI</text:span><text:span text:style-name="T174_34"><text:s/></text:span><text:span text:style-name="T174_35">per<text:s/>capita.</text:span><text:span text:style-name="T174_36">2</text:span></text:p>
        <text:p text:style-name="P175"><text:span text:style-name="T175_1">For<text:s/>the<text:s/>region<text:s/>as<text:s/>a<text:s/>whole,<text:s/>AI<text:s/>presents<text:s/>significant<text:s/>opportunities<text:s/>for<text:s/>innovation<text:s/>to<text:s/>boost</text:span><text:span text:style-name="T175_2"><text:s/></text:span><text:span text:style-name="T175_3">economic<text:s/>development,<text:s/>address<text:s/>challenges<text:s/>in<text:s/>climate,<text:s/>health<text:s/>and<text:s/>education,<text:s/>and<text:s/>for</text:span><text:span text:style-name="T175_4"><text:s/></text:span><text:span text:style-name="T175_5">FCDO<text:s/>and<text:s/>IDRC<text:s/>to<text:s/>contribute<text:s/>meaningfully<text:s/>to<text:s/>ensuring<text:s/>AI<text:s/>designed<text:s/>in<text:s/>the<text:s/>region<text:s/>is</text:span><text:span text:style-name="T175_6"><text:s/></text:span><text:span text:style-name="T175_7">responsible</text:span><text:span text:style-name="T175_8">.<text:s/>Asia,<text:s/>in<text:s/>turn,<text:s/>has<text:s/>much<text:s/>to<text:s/>offer<text:s/>the<text:s/>world.<text:s/>As<text:s/>noted<text:s/>in<text:s/>Canada’s<text:s/>Indo-Pacific</text:span><text:span text:style-name="T175_9"><text:s/></text:span><text:span text:style-name="T175_10">Strategy,<text:s/>the<text:s/>region<text:s/>“is<text:s/>rapidly<text:s/>becoming<text:s/>the<text:s/>global<text:s/>centre<text:s/>of<text:s/>economic<text:s/>dynamism<text:s/>and<text:s/>strategic</text:span><text:span text:style-name="T175_11"><text:s/></text:span><text:span text:style-name="T175_12">challenge.”</text:span><text:span text:style-name="T175_13"><text:s/></text:span><text:span text:style-name="T175_14">Japan,<text:s/>Korea<text:s/>and<text:s/>Singapore<text:s/>have<text:s/>long<text:s/>been<text:s/>some<text:s/>of<text:s/>the<text:s/>most<text:s/>technologically</text:span><text:span text:style-name="T175_15"><text:s/></text:span><text:span text:style-name="T175_16">advanced</text:span><text:span text:style-name="T175_17"><text:s/></text:span><text:span text:style-name="T175_18">countries</text:span><text:span text:style-name="T175_19"><text:s/></text:span><text:span text:style-name="T175_20">in</text:span><text:span text:style-name="T175_21"><text:s/></text:span><text:span text:style-name="T175_22">the</text:span><text:span text:style-name="T175_23"><text:s/></text:span><text:span text:style-name="T175_24">world,<text:s/>with</text:span><text:span text:style-name="T175_25"><text:s/></text:span><text:span text:style-name="T175_26">India</text:span><text:span text:style-name="T175_27"><text:s/></text:span><text:span text:style-name="T175_28">rapidly</text:span><text:span text:style-name="T175_29"><text:s/></text:span><text:span text:style-name="T175_30">emerging</text:span><text:span text:style-name="T175_31"><text:s/></text:span><text:span text:style-name="T175_32">as</text:span><text:span text:style-name="T175_33"><text:s/></text:span><text:span text:style-name="T175_34">a</text:span><text:span text:style-name="T175_35"><text:s/></text:span><text:span text:style-name="T175_36">leader</text:span><text:span text:style-name="T175_37"><text:s/></text:span><text:span text:style-name="T175_38">of</text:span><text:span text:style-name="T175_39"><text:s/></text:span><text:span text:style-name="T175_40">the</text:span><text:span text:style-name="T175_41"><text:s/></text:span><text:span text:style-name="T175_42">Global</text:span><text:span text:style-name="T175_43"><text:s/></text:span><text:span text:style-name="T175_44">South</text:span><text:span text:style-name="T175_45"><text:s/></text:span><text:span text:style-name="T175_46">with</text:span><text:span text:style-name="T175_47"><text:s/></text:span><text:span text:style-name="T175_48">its</text:span><text:span text:style-name="T175_49"><text:s/></text:span><text:span text:style-name="T175_50">model</text:span><text:span text:style-name="T175_51"><text:s/></text:span><text:span text:style-name="T175_52">of</text:span><text:span text:style-name="T175_53"><text:s/></text:span><text:span text:style-name="T175_54">development</text:span><text:span text:style-name="T175_55"><text:s/></text:span><text:span text:style-name="T175_56">through</text:span><text:span text:style-name="T175_57"><text:s/></text:span><text:span text:style-name="T175_58">data</text:span><text:span text:style-name="T175_59"><text:s/></text:span><text:span text:style-name="T175_60">and</text:span><text:span text:style-name="T175_61"><text:s/></text:span><text:span text:style-name="T175_62">digital</text:span><text:span text:style-name="T175_63"><text:s/></text:span><text:span text:style-name="T175_64">technologies.</text:span><text:span text:style-name="T175_65"><text:s/></text:span><text:span text:style-name="T175_66">By</text:span><text:span text:style-name="T175_67"><text:s/></text:span><text:span text:style-name="T175_68">forging</text:span><text:span text:style-name="T175_69"><text:s/></text:span><text:span text:style-name="T175_70">trilateral/multilateral</text:span><text:span text:style-name="T175_71"><text:s/></text:span><text:span text:style-name="T175_72">collaborations<text:s/>with<text:s/>these<text:s/>and<text:s/>other<text:s/>countries<text:s/>active<text:s/>in<text:s/>the<text:s/>region<text:s/>such<text:s/>as<text:s/>Australia,<text:s/>the</text:span><text:span text:style-name="T175_73"><text:s/></text:span><text:span text:style-name="T175_74">proposed</text:span><text:span text:style-name="T175_75"><text:s/></text:span><text:span text:style-name="T175_76">expansion</text:span><text:span text:style-name="T175_77"><text:s/></text:span><text:span text:style-name="T175_78">will</text:span><text:span text:style-name="T175_79"><text:s/></text:span><text:span text:style-name="T175_80">amplify</text:span><text:span text:style-name="T175_81"><text:s/></text:span><text:span text:style-name="T175_82">the</text:span><text:span text:style-name="T175_83"><text:s/></text:span><text:span text:style-name="T175_84">scope,</text:span><text:span text:style-name="T175_85"><text:s/></text:span><text:span text:style-name="T175_86">scale</text:span><text:span text:style-name="T175_87"><text:s/></text:span><text:span text:style-name="T175_88">and</text:span><text:span text:style-name="T175_89"><text:s/></text:span><text:span text:style-name="T175_90">impact</text:span><text:span text:style-name="T175_91"><text:s/></text:span><text:span text:style-name="T175_92">of</text:span><text:span text:style-name="T175_93"><text:s/></text:span><text:span text:style-name="T175_94">the</text:span><text:span text:style-name="T175_95"><text:s/></text:span><text:span text:style-name="T175_96">AI4D</text:span><text:span text:style-name="T175_97"><text:s/></text:span><text:span text:style-name="T175_98">investment</text:span><text:span text:style-name="T175_99"><text:s/></text:span><text:span text:style-name="T175_100">by</text:span><text:span text:style-name="T175_101"><text:s/></text:span><text:span text:style-name="T175_102">an</text:span><text:span text:style-name="T175_103"><text:s/></text:span><text:span text:style-name="T175_104">order<text:s/>of<text:s/>magnitude</text:span><text:span text:style-name="T175_105">.<text:s/>Leveraging<text:s/>FCDO<text:s/>and<text:s/>IDRC’s<text:s/>extensive<text:s/>programming<text:s/>history<text:s/>in<text:s/>data,</text:span><text:span text:style-name="T175_106"><text:s/></text:span><text:span text:style-name="T175_107">digital<text:s/>technologies<text:s/>and<text:s/>algorithms<text:s/>for<text:s/>global<text:s/>good<text:s/>in<text:s/>the<text:s/>region,<text:s/>the<text:s/>Asia<text:s/>extension<text:s/>will<text:s/>build</text:span><text:span text:style-name="T175_108"><text:s/></text:span><text:span text:style-name="T175_109">upon,<text:s/>complement<text:s/>and<text:s/>supplement<text:s/>the<text:s/>ongoing<text:s/>Africa<text:s/>initiative<text:s/>by<text:s/>harnessing<text:s/>Asia’s<text:s/>diversity,</text:span><text:span text:style-name="T175_110"><text:s/></text:span><text:span text:style-name="T175_111">strengths<text:s/>and<text:s/>potential<text:s/>for<text:s/>cooperation,<text:s/>collaboration<text:s/>and<text:s/>shared<text:s/>learning<text:s/>for<text:s/>AI<text:s/>for<text:s/>development</text:span><text:span text:style-name="T175_112"><text:s/></text:span><text:span text:style-name="T175_113">at</text:span><text:span text:style-name="T175_114"><text:s/></text:span><text:span text:style-name="T175_115">a</text:span><text:span text:style-name="T175_116"><text:s/></text:span><text:span text:style-name="T175_117">global</text:span><text:span text:style-name="T175_118"><text:s/></text:span><text:span text:style-name="T175_119">scale.</text:span></text:p>
        <text:p text:style-name="P176"/>
        <text:list text:style-name="LS14" xml:id="list22" text:continue-list="list0">
          <text:list-item>
            <text:list>
              <text:list-item>
                <text:p text:style-name="P177"><text:span text:style-name="T177_1">Key</text:span><text:span text:style-name="T177_2"><text:s/></text:span><text:span text:style-name="T177_3">Elements</text:span></text:p>
                <text:list>
                  <text:list-item>
                    <text:p text:style-name="P178"><text:span text:style-name="T178_1">Tentative</text:span><text:span text:style-name="T178_2"><text:s/></text:span><text:span text:style-name="T178_3">Timeline:</text:span></text:p>
                    <text:list>
                      <text:list-item>
                        <text:p text:style-name="P179"><draw:rect svg:x="9.163cm" svg:y="0.409cm" svg:width="0.131cm" svg:height="0.042cm" draw:style-name="FR11" draw:z-index="8"/><text:span text:style-name="T179_1">Design<text:s/>Phase<text:s/>(July<text:s/>2024<text:s/>–<text:s/>March<text:s/>2025)</text:span><text:span text:style-name="T179_2">:<text:s/>IDRC<text:s/>will<text:s/>contract<text:s/>with<text:s/>an</text:span><text:span text:style-name="T179_3"><text:s/></text:span><text:span text:style-name="T179_4">agency<text:s/>or<text:s/>consortium<text:s/>that<text:s/>will,<text:s/>through<text:s/>multistakeholder<text:s/>consultation<text:s/>with<text:s/>key</text:span><text:span text:style-name="T179_5"><text:s/></text:span><text:span text:style-name="T179_6">private,<text:s/>public,<text:s/>academic<text:s/>and<text:s/>civil<text:s/>society<text:s/>representatives,<text:s/>inform<text:s/>the<text:s/>operational</text:span><text:span text:style-name="T179_7"><text:s/></text:span><text:span text:style-name="T179_8">framework<text:s/>for<text:s/>connecting<text:s/>the<text:s/>strategy<text:s/>to<text:s/>the<text:s/>delivery<text:s/>of<text:s/>the<text:s/>investment.<text:s/>The<text:s/>key</text:span><text:span text:style-name="T179_9"><text:s/></text:span><text:span text:style-name="T179_10">output<text:s/>will<text:s/>be<text:s/>a<text:s/>scoping<text:s/>report<text:s/>that<text:s/>will<text:s/>map<text:s/>existing<text:s/>AI-related<text:s/>applications,</text:span><text:span text:style-name="T179_11"><text:s/></text:span><text:span text:style-name="T179_12">policies,<text:s/>and<text:s/>institutions,<text:s/>individuals<text:s/>and<text:s/>partnerships<text:s/>in<text:s/>the<text:s/>region<text:s/>generally<text:s/>and</text:span><text:span text:style-name="T179_13"><text:s/></text:span><text:span text:style-name="T179_14">countries<text:s/>of<text:s/>interest<text:s/>specifically,<text:s/>identify<text:s/>actionable<text:s/>and<text:s/>potentially<text:s/>high-impact</text:span><text:span text:style-name="T179_15"><text:s/></text:span><text:span text:style-name="T179_16">research</text:span><text:span text:style-name="T179_17"><text:s/></text:span><text:span text:style-name="T179_18">questions</text:span><text:span text:style-name="T179_19"><text:s/></text:span><text:span text:style-name="T179_20">in</text:span><text:span text:style-name="T179_21"><text:s/></text:span><text:span text:style-name="T179_22">health,</text:span><text:span text:style-name="T179_23"><text:s/></text:span><text:span text:style-name="T179_24">education,</text:span><text:span text:style-name="T179_25"><text:s/></text:span><text:span text:style-name="T179_26">agriculture</text:span><text:span text:style-name="T179_27"><text:s/></text:span><text:span text:style-name="T179_28">and</text:span><text:span text:style-name="T179_29"><text:s/></text:span><text:span text:style-name="T179_30">climate,</text:span><text:span text:style-name="T179_31"><text:s/></text:span><text:span text:style-name="T179_32">and</text:span><text:span text:style-name="T179_33"><text:s/></text:span><text:span text:style-name="T179_34">flag</text:span><text:span text:style-name="T179_35"><text:s/></text:span><text:span text:style-name="T179_36">potential</text:span><text:span text:style-name="T179_37"><text:s/></text:span><text:span text:style-name="T179_38">collaboration</text:span><text:span text:style-name="T179_39"><text:s/></text:span><text:span text:style-name="T179_40">opportunities</text:span><text:span text:style-name="T179_41"><text:s/></text:span><text:span text:style-name="T179_42">and</text:span><text:span text:style-name="T179_43"><text:s/></text:span><text:span text:style-name="T179_44">low-hanging</text:span><text:span text:style-name="T179_45"><text:s/></text:span><text:span text:style-name="T179_46">investment</text:span><text:span text:style-name="T179_47"><text:s/></text:span><text:span text:style-name="T179_48">opportunities</text:span><text:span text:style-name="T179_49"><text:s/></text:span><text:span text:style-name="T179_50">in</text:span><text:span text:style-name="T179_51"><text:s/></text:span><text:span text:style-name="T179_52">innovation,<text:s/>data,<text:s/>policy<text:s/>and<text:s/>capacity<text:s/>strengthening.<text:s/>The<text:s/>process<text:s/>will<text:s/>include<text:s/>at</text:span><text:span text:style-name="T179_53"><text:s/></text:span><text:span text:style-name="T179_54">least</text:span><text:span text:style-name="T179_55"><text:s/></text:span><text:span text:style-name="T179_56">one</text:span><text:span text:style-name="T179_57"><text:s/></text:span><text:span text:style-name="T179_58">key</text:span><text:span text:style-name="T179_59"><text:s/></text:span><text:span text:style-name="T179_60">stakeholder</text:span><text:span text:style-name="T179_61"><text:s/></text:span><text:span text:style-name="T179_62">event</text:span><text:span text:style-name="T179_63"><text:s/></text:span><text:span text:style-name="T179_64">to</text:span><text:span text:style-name="T179_65"><text:s/></text:span><text:span text:style-name="T179_66">deliberate</text:span><text:span text:style-name="T179_67"><text:s/></text:span><text:span text:style-name="T179_68">on</text:span><text:span text:style-name="T179_69"><text:s/></text:span><text:span text:style-name="T179_70">the</text:span><text:span text:style-name="T179_71"><text:s/></text:span><text:span text:style-name="T179_72">design</text:span><text:span text:style-name="T179_73"><text:s/></text:span><text:span text:style-name="T179_74">-</text:span><text:span text:style-name="T179_75"><text:s/></text:span><text:span text:style-name="T179_76">likely</text:span><text:span text:style-name="T179_77"><text:s/></text:span><text:span text:style-name="T179_78">January</text:span><text:span text:style-name="T179_79"><text:s/></text:span><text:span text:style-name="T179_80">2025</text:span></text:p>
                      </text:list-item>
                    </text:list>
                  </text:list-item>
                </text:list>
              </text:list-item>
            </text:list>
          </text:list-item>
        </text:list>
        <text:p text:style-name="P180"><text:span text:style-name="T180_1">–<text:s/>that<text:s/>will<text:s/>involve<text:s/>existing<text:s/>and<text:s/>potential<text:s/>FCDO-IDRC<text:s/>partners<text:s/>such<text:s/>has<text:s/>USAID,</text:span><text:span text:style-name="T180_2"><text:s/></text:span><text:span text:style-name="T180_3">BMGF,<text:s/>GiZ,<text:s/>SIDA,<text:s/>JICA,<text:s/>KOICA<text:s/>and<text:s/>AI<text:s/>Singapore.<text:s/>More<text:s/>details<text:s/>are<text:s/>provided<text:s/>in</text:span><text:span text:style-name="T180_4"><text:s/></text:span><text:span text:style-name="T180_5">Section</text:span><text:span text:style-name="T180_6"><text:s/></text:span><text:span text:style-name="T180_7">5</text:span><text:span text:style-name="T180_8"><text:s/></text:span><text:span text:style-name="T180_9">below.</text:span></text:p>
        <text:list text:style-name="LS14" xml:id="list25" text:continue-list="list0">
          <text:list-item>
            <text:list>
              <text:list-item>
                <text:list>
                  <text:list-item>
                    <text:list>
                      <text:list-item>
                        <text:p text:style-name="P181"><text:span text:style-name="T181_1">Investment</text:span><text:span text:style-name="T181_2"><text:s/></text:span><text:span text:style-name="T181_3">Phase</text:span><text:span text:style-name="T181_4"><text:s/></text:span><text:span text:style-name="T181_5">(April</text:span><text:span text:style-name="T181_6"><text:s/></text:span><text:span text:style-name="T181_7">2025</text:span><text:span text:style-name="T181_8"><text:s/></text:span><text:span text:style-name="T181_9">–</text:span><text:span text:style-name="T181_10"><text:s/></text:span><text:span text:style-name="T181_11">September</text:span><text:span text:style-name="T181_12"><text:s/></text:span><text:span text:style-name="T181_13">2025)</text:span><text:span text:style-name="T181_14">:</text:span><text:span text:style-name="T181_15"><text:s/></text:span><text:span text:style-name="T181_16">Investments</text:span><text:span text:style-name="T181_17"><text:s/></text:span><text:span text:style-name="T181_18">in</text:span><text:span text:style-name="T181_19"><text:s/></text:span><text:span text:style-name="T181_20">policy</text:span><text:span text:style-name="T181_21"><text:s/></text:span><text:span text:style-name="T181_22">hubs,<text:s/>multidisciplinary<text:s/>responsible<text:s/>AI<text:s/>labs<text:s/>and<text:s/>key<text:s/>sectoral<text:s/>innovations<text:s/>will<text:s/>be</text:span><text:span text:style-name="T181_23"><text:s/></text:span><text:span text:style-name="T181_24">progressively<text:s/>operationalized<text:s/>in<text:s/>this<text:s/>phase.<text:s/>Program<text:s/>support<text:s/>will<text:s/>be<text:s/>bolstered<text:s/>in</text:span><text:span text:style-name="T181_25"><text:s/></text:span><text:span text:style-name="T181_26">the<text:s/>IDRC<text:s/>team<text:s/>by<text:s/>onboarding<text:s/>two<text:s/>program<text:s/>officers<text:s/>and<text:s/>a<text:s/>program<text:s/>management</text:span><text:span text:style-name="T181_27"><text:s/></text:span><text:span text:style-name="T181_28">officer.</text:span></text:p>
                      </text:list-item>
                      <text:list-item>
                        <text:p text:style-name="P182"><text:span text:style-name="T182_1">Implementation<text:s/>Phase<text:s/>(April<text:s/>2025<text:s/>–<text:s/>December<text:s/>2028)</text:span><text:span text:style-name="T182_2">:<text:s/>In<text:s/>this<text:s/>phase,</text:span><text:span text:style-name="T182_3"><text:s/></text:span><text:span text:style-name="T182_4">program<text:s/>activities<text:s/>will<text:s/>advance<text:s/>alongside<text:s/>monitoring,<text:s/>evaluation,<text:s/>adaptation<text:s/>and</text:span><text:span text:style-name="T182_5"><text:s/></text:span><text:span text:style-name="T182_6">dissemination</text:span><text:span text:style-name="T182_7"><text:s/></text:span><text:span text:style-name="T182_8">processes</text:span><text:span text:style-name="T182_9"><text:s/></text:span><text:span text:style-name="T182_10">to</text:span><text:span text:style-name="T182_11"><text:s/></text:span><text:span text:style-name="T182_12">position</text:span><text:span text:style-name="T182_13"><text:s/></text:span><text:span text:style-name="T182_14">the</text:span><text:span text:style-name="T182_15"><text:s/></text:span><text:span text:style-name="T182_16">investments</text:span><text:span text:style-name="T182_17"><text:s/></text:span><text:span text:style-name="T182_18">for</text:span><text:span text:style-name="T182_19"><text:s/></text:span><text:span text:style-name="T182_20">impact.</text:span><text:span text:style-name="T182_21"><text:s/></text:span><text:span text:style-name="T182_22">All</text:span><text:span text:style-name="T182_23"><text:s/></text:span><text:span text:style-name="T182_24">projects</text:span><text:span text:style-name="T182_25"><text:s/></text:span><text:span text:style-name="T182_26">will</text:span></text:p>
                      </text:list-item>
                    </text:list>
                  </text:list-item>
                </text:list>
              </text:list-item>
            </text:list>
          </text:list-item>
        </text:list>
      </text:section>
      <text:section text:style-name="S9" text:name="S9">
        <text:p text:style-name="P183"/>
        <text:p text:style-name="P184"/>
        <text:p text:style-name="P185"/>
        <text:p text:style-name="P186"/>
        <text:p text:style-name="P187"><text:span text:style-name="T187_1">integrate<text:s/>IDRC’s</text:span><text:span text:style-name="T187_2"><text:s/></text:span><text:span text:style-name="T187_3">RQ+<text:s/>framework</text:span><text:span text:style-name="T187_4"><text:s/></text:span><text:span text:style-name="T187_5">for<text:s/>consistent</text:span><text:span text:style-name="T187_6"><text:s/></text:span><text:span text:style-name="T187_7">and<text:s/>coherent</text:span><text:span text:style-name="T187_8"><text:s/></text:span><text:span text:style-name="T187_9">embedding</text:span><text:span text:style-name="T187_10"><text:s/></text:span><text:span text:style-name="T187_11">of</text:span><text:span text:style-name="T187_12"><text:s/></text:span><text:span text:style-name="T187_13">learning</text:span><text:span text:style-name="T187_14"><text:s/></text:span><text:span text:style-name="T187_15">within</text:span><text:span text:style-name="T187_16"><text:s/></text:span><text:span text:style-name="T187_17">operations.</text:span><text:span text:style-name="T187_18"><text:s/></text:span><text:span text:style-name="T187_19">IDRC</text:span><text:span text:style-name="T187_20"><text:s/></text:span><text:span text:style-name="T187_21">Knowledge</text:span><text:span text:style-name="T187_22"><text:s/></text:span><text:span text:style-name="T187_23">Translation,</text:span><text:span text:style-name="T187_24"><text:s/></text:span><text:span text:style-name="T187_25">Knowledge</text:span><text:span text:style-name="T187_26"><text:s/></text:span><text:span text:style-name="T187_27">Sharing</text:span><text:span text:style-name="T187_28"><text:s/></text:span><text:span text:style-name="T187_29">and</text:span><text:span text:style-name="T187_30"><text:s/></text:span><text:span text:style-name="T187_31">Communications<text:s/>personnel<text:s/>will</text:span><text:span text:style-name="T187_32"><text:s/></text:span><text:span text:style-name="T187_33">be<text:s/>actively<text:s/>involved<text:s/>throughout<text:s/>for<text:s/>maximize</text:span><text:span text:style-name="T187_34"><text:s/></text:span><text:span text:style-name="T187_35">dissemination,</text:span><text:span text:style-name="T187_36"><text:s/></text:span><text:span text:style-name="T187_37">uptake</text:span><text:span text:style-name="T187_38"><text:s/></text:span><text:span text:style-name="T187_39">and<text:s/>impact.</text:span></text:p>
        <text:list text:style-name="LS14" xml:id="list27" text:continue-list="list0">
          <text:list-item>
            <text:list>
              <text:list-item>
                <text:list>
                  <text:list-item>
                    <text:p text:style-name="P188"><text:span text:style-name="T188_1">Funding</text:span><text:span text:style-name="T188_2"><text:s/></text:span><text:span text:style-name="T188_3">envelope</text:span><text:span text:style-name="T188_4">:</text:span><text:span text:style-name="T188_5"><text:s/></text:span><text:span text:style-name="T188_6">The</text:span><text:span text:style-name="T188_7"><text:s/></text:span><text:span text:style-name="T188_8">additional</text:span><text:span text:style-name="T188_9"><text:s/></text:span><text:span text:style-name="T188_10">UK</text:span><text:span text:style-name="T188_11"><text:s/></text:span><text:span text:style-name="T188_12">funding</text:span><text:span text:style-name="T188_13"><text:s/></text:span><text:span text:style-name="T188_14">of</text:span><text:span text:style-name="T188_15"><text:s/></text:span><text:span text:style-name="T188_16">£20m</text:span><text:span text:style-name="T188_17"><text:s/></text:span><text:span text:style-name="T188_18">(CAD</text:span><text:span text:style-name="T188_19"><text:s/></text:span><text:span text:style-name="T188_20">34.71m)</text:span><text:span text:style-name="T188_21"><text:s/></text:span><text:span text:style-name="T188_22">will</text:span><text:span text:style-name="T188_23"><text:s/></text:span><text:span text:style-name="T188_24">help</text:span><text:span text:style-name="T188_25"><text:s/></text:span><text:span text:style-name="T188_26">to</text:span><text:span text:style-name="T188_27"><text:s/></text:span><text:span text:style-name="T188_28">crowd<text:s/>in<text:s/>an<text:s/>approximately<text:s/>equivalent<text:s/>sum<text:s/>from<text:s/>partners<text:s/>within<text:s/>the<text:s/>existing<text:s/>AI4D</text:span><text:span text:style-name="T188_29"><text:s/></text:span><text:span text:style-name="T188_30">coalition,<text:s/>including<text:s/>(i)<text:s/>in-kind<text:s/>and<text:s/>financial<text:s/>contributions<text:s/>of<text:s/>£4m</text:span><text:span text:style-name="T188_31"><text:s/></text:span><text:span text:style-name="T188_32">(CAD<text:s/>6.94m)<text:s/>from</text:span><text:span text:style-name="T188_33"><text:s/></text:span><text:span text:style-name="T188_34">IDRC<text:s/>and<text:s/>(ii)<text:s/>a<text:s/>further<text:s/>US$20m<text:s/>(CAD<text:s/>27.32m)<text:s/>in<text:s/>adjacent,<text:s/>coordinated<text:s/>funding<text:s/>from</text:span><text:span text:style-name="T188_35"><text:s/></text:span><text:span text:style-name="T188_36">BMGF.<text:s/>The<text:s/>program<text:s/>is<text:s/>also<text:s/>exploring<text:s/>further<text:s/>potential<text:s/>funding<text:s/>commitments<text:s/>from</text:span><text:span text:style-name="T188_37"><text:s/></text:span><text:span text:style-name="T188_38">Australia,<text:s/>Germany,<text:s/>USA,<text:s/>the<text:s/>Republic<text:s/>of<text:s/>Korea,<text:s/>Japan,<text:s/>and<text:s/>France,<text:s/>as<text:s/>well<text:s/>as</text:span><text:span text:style-name="T188_39"><text:s/></text:span><text:span text:style-name="T188_40">funding</text:span><text:span text:style-name="T188_41"><text:s/></text:span><text:span text:style-name="T188_42">or</text:span><text:span text:style-name="T188_43"><text:s/></text:span><text:span text:style-name="T188_44">in-kind<text:s/>contributions</text:span><text:span text:style-name="T188_45"><text:s/></text:span><text:span text:style-name="T188_46">from</text:span><text:span text:style-name="T188_47"><text:s/></text:span><text:span text:style-name="T188_48">technology</text:span><text:span text:style-name="T188_49"><text:s/></text:span><text:span text:style-name="T188_50">companies.</text:span></text:p>
                  </text:list-item>
                </text:list>
              </text:list-item>
            </text:list>
          </text:list-item>
        </text:list>
        <text:p text:style-name="P189"/>
        <text:list text:style-name="LS14" xml:id="list28" text:continue-list="list0">
          <text:list-item>
            <text:list>
              <text:list-item>
                <text:list>
                  <text:list-item>
                    <text:p text:style-name="P190"><text:span text:style-name="T190_1">Geographical<text:s/>scope</text:span><text:span text:style-name="T190_2">:<text:s/>The<text:s/>program<text:s/>will<text:s/>focus<text:s/>on<text:s/>low<text:s/>and<text:s/>lower<text:s/>middle-income</text:span><text:span text:style-name="T190_3"><text:s/></text:span><text:span text:style-name="T190_4">countries</text:span><text:span text:style-name="T190_5"><text:s/></text:span><text:span text:style-name="T190_6">in</text:span><text:span text:style-name="T190_7"><text:s/></text:span><text:span text:style-name="T190_8">South</text:span><text:span text:style-name="T190_9"><text:s/></text:span><text:span text:style-name="T190_10">and</text:span><text:span text:style-name="T190_11"><text:s/></text:span><text:span text:style-name="T190_12">South-East</text:span><text:span text:style-name="T190_13"><text:s/></text:span><text:span text:style-name="T190_14">Asia</text:span><text:span text:style-name="T190_15"><text:s/></text:span><text:span text:style-name="T190_16">and</text:span><text:span text:style-name="T190_17"><text:s/></text:span><text:span text:style-name="T190_18">the</text:span><text:span text:style-name="T190_19"><text:s/></text:span><text:span text:style-name="T190_20">Pacific.</text:span><text:span text:style-name="T190_21"><text:s/></text:span><text:span text:style-name="T190_22">It</text:span><text:span text:style-name="T190_23"><text:s/></text:span><text:span text:style-name="T190_24">may</text:span><text:span text:style-name="T190_25"><text:s/></text:span><text:span text:style-name="T190_26">also</text:span><text:span text:style-name="T190_27"><text:s/></text:span><text:span text:style-name="T190_28">work</text:span><text:span text:style-name="T190_29"><text:s/></text:span><text:span text:style-name="T190_30">with</text:span><text:span text:style-name="T190_31"><text:s/></text:span><text:span text:style-name="T190_32">ASEAN</text:span><text:span text:style-name="T190_33"><text:s/></text:span><text:span text:style-name="T190_34">institutions<text:s/>and<text:s/>ASEAN<text:s/>as<text:s/>a<text:s/>regional<text:s/>bloc<text:s/>(contributing<text:s/>to<text:s/>Section<text:s/>2.9<text:s/>of<text:s/>UK-ASEAN</text:span><text:span text:style-name="T190_35"><text:s/></text:span><text:span text:style-name="T190_36">Plan<text:s/>of<text:s/>Action,<text:s/>which<text:s/>sets<text:s/>out<text:s/>cooperation<text:s/>on<text:s/>science,<text:s/>technology<text:s/>and<text:s/>innovation).</text:span><text:span text:style-name="T190_37"><text:s/></text:span><text:span text:style-name="T190_38">Given<text:s/>the<text:s/>strength<text:s/>of<text:s/>India’s<text:s/>tech<text:s/>sector,<text:s/>it<text:s/>will<text:s/>not<text:s/>involve<text:s/>India<text:s/>as<text:s/>a<text:s/>beneficiary,<text:s/>but</text:span><text:span text:style-name="T190_39"><text:s/></text:span><text:span text:style-name="T190_40">will<text:s/>include<text:s/>engagement<text:s/>with<text:s/>higher-capacity<text:s/>countries<text:s/>in<text:s/>the<text:s/>region,<text:s/>such<text:s/>as<text:s/>India,</text:span><text:span text:style-name="T190_41"><text:s/></text:span><text:span text:style-name="T190_42">Korea,<text:s/>Japan,<text:s/>Australia<text:s/>or<text:s/>Singapore,<text:s/>with<text:s/>the<text:s/>aim<text:s/>of<text:s/>building<text:s/>trilateral<text:s/>and<text:s/>regional</text:span><text:span text:style-name="T190_43"><text:s/></text:span><text:span text:style-name="T190_44">collaborations</text:span><text:span text:style-name="T190_45"><text:s/></text:span><text:span text:style-name="T190_46">to</text:span><text:span text:style-name="T190_47"><text:s/></text:span><text:span text:style-name="T190_48">coordinate</text:span><text:span text:style-name="T190_49"><text:s/></text:span><text:span text:style-name="T190_50">efforts</text:span><text:span text:style-name="T190_51"><text:s/></text:span><text:span text:style-name="T190_52">for</text:span><text:span text:style-name="T190_53"><text:s/></text:span><text:span text:style-name="T190_54">maximum</text:span><text:span text:style-name="T190_55"><text:s/></text:span><text:span text:style-name="T190_56">impact</text:span><text:span text:style-name="T190_57"><text:s/></text:span><text:span text:style-name="T190_58">and</text:span><text:span text:style-name="T190_59"><text:s/></text:span><text:span text:style-name="T190_60">scale.</text:span><text:span text:style-name="T190_61"><text:s/></text:span><text:span text:style-name="T190_62">The</text:span><text:span text:style-name="T190_63"><text:s/></text:span><text:span text:style-name="T190_64">program</text:span><text:span text:style-name="T190_65"><text:s/></text:span><text:span text:style-name="T190_66">does</text:span><text:span text:style-name="T190_67"><text:s/></text:span><text:span text:style-name="T190_68">not<text:s/>plan<text:s/>on<text:s/>working<text:s/>with<text:s/>China.<text:s/>A<text:s/>potential<text:s/>partnership<text:s/>with<text:s/>Australia<text:s/>can<text:s/>help<text:s/>shape</text:span><text:span text:style-name="T190_69"><text:s/></text:span><text:span text:style-name="T190_70">engagement</text:span><text:span text:style-name="T190_71"><text:s/></text:span><text:span text:style-name="T190_72">in</text:span><text:span text:style-name="T190_73"><text:s/></text:span><text:span text:style-name="T190_74">the<text:s/>Pacific</text:span><text:span text:style-name="T190_75"><text:s/></text:span><text:span text:style-name="T190_76">region.</text:span></text:p>
                  </text:list-item>
                </text:list>
              </text:list-item>
            </text:list>
          </text:list-item>
        </text:list>
        <text:p text:style-name="P191"/>
        <text:list text:style-name="LS14" xml:id="list29" text:continue-list="list0">
          <text:list-item>
            <text:list>
              <text:list-item>
                <text:list>
                  <text:list-item>
                    <text:p text:style-name="P192"><text:span text:style-name="T192_1">Implementation<text:s/>framework</text:span><text:span text:style-name="T192_2">:<text:s/>For<text:s/>overall<text:s/>coherence,<text:s/>cross-learning<text:s/>and<text:s/>synergy,</text:span><text:span text:style-name="T192_3"><text:s/></text:span><text:span text:style-name="T192_4">the<text:s/>expansion<text:s/>in<text:s/>the<text:s/>Indo-Pacific<text:s/>will<text:s/>build<text:s/>upon<text:s/>the<text:s/>common<text:s/>foundational<text:s/>pillars<text:s/>of</text:span><text:span text:style-name="T192_5"><text:s/></text:span><text:span text:style-name="T192_6">the</text:span><text:span text:style-name="T192_7"><text:s/></text:span><text:span text:style-name="T192_8">Africa</text:span><text:span text:style-name="T192_9"><text:s/></text:span><text:span text:style-name="T192_10">programming</text:span><text:span text:style-name="T192_11"><text:s/></text:span><text:span text:style-name="T192_12">framework.</text:span><text:span text:style-name="T192_13"><text:s/></text:span><text:span text:style-name="T192_14">It</text:span><text:span text:style-name="T192_15"><text:s/></text:span><text:span text:style-name="T192_16">will</text:span><text:span text:style-name="T192_17"><text:s/></text:span><text:span text:style-name="T192_18">additionally</text:span><text:span text:style-name="T192_19"><text:s/></text:span><text:span text:style-name="T192_20">leverage</text:span><text:span text:style-name="T192_21"><text:s/></text:span><text:span text:style-name="T192_22">IDRC’s</text:span><text:span text:style-name="T192_23"><text:s/></text:span><text:span text:style-name="T192_24">existing</text:span><text:span text:style-name="T192_25"><text:s/></text:span><text:span text:style-name="T192_26">initiatives<text:s/>and<text:s/>partnerships<text:s/>with<text:s/>global<text:s/>scope,<text:s/>such<text:s/>as<text:s/>health<text:s/>and<text:s/>gender<text:s/>AI<text:s/>research</text:span><text:span text:style-name="T192_27"><text:s/></text:span><text:span text:style-name="T192_28">networks<text:s/>for<text:s/>economies<text:s/>of<text:s/>scale<text:s/>and<text:s/>scope.<text:s/>The<text:s/>statements<text:s/>in<text:s/>the<text:s/>original<text:s/>business</text:span><text:span text:style-name="T192_29"><text:s/></text:span><text:span text:style-name="T192_30">case</text:span><text:span text:style-name="T192_31"><text:s/></text:span><text:span text:style-name="T192_32">on</text:span><text:span text:style-name="T192_33"><text:s/></text:span><text:span text:style-name="T192_34">gender</text:span><text:span text:style-name="T192_35"><text:s/></text:span><text:span text:style-name="T192_36">equality,</text:span><text:span text:style-name="T192_37"><text:s/></text:span><text:span text:style-name="T192_38">climate</text:span><text:span text:style-name="T192_39"><text:s/></text:span><text:span text:style-name="T192_40">and</text:span><text:span text:style-name="T192_41"><text:s/></text:span><text:span text:style-name="T192_42">environment,</text:span><text:span text:style-name="T192_43"><text:s/></text:span><text:span text:style-name="T192_44">anti-corruption</text:span><text:span text:style-name="T192_45"><text:s/></text:span><text:span text:style-name="T192_46">and</text:span><text:span text:style-name="T192_47"><text:s/></text:span><text:span text:style-name="T192_48">counter-</text:span><text:span text:style-name="T192_49"><text:s/></text:span><text:span text:style-name="T192_50">terrorist<text:s/>financing<text:s/>will<text:s/>also<text:s/>apply<text:s/>to<text:s/>this<text:s/>expansion,<text:s/>as<text:s/>will<text:s/>the<text:s/>risk<text:s/>register<text:s/>and</text:span><text:span text:style-name="T192_51"><text:s/></text:span><text:span text:style-name="T192_52">mitigation<text:s/>plans.<text:s/>The<text:s/>programme<text:s/>includes<text:s/>both<text:s/>a<text:s/>dedicated<text:s/>focus<text:s/>on<text:s/>gender<text:s/>and</text:span><text:span text:style-name="T192_53"><text:s/></text:span><text:span text:style-name="T192_54">inclusion,<text:s/>such<text:s/>as<text:s/>targeted<text:s/>funding<text:s/>for<text:s/>AI<text:s/>innovations<text:s/>and<text:s/>data<text:s/>to<text:s/>reduce<text:s/>the<text:s/>digital</text:span><text:span text:style-name="T192_55"><text:s/></text:span><text:span text:style-name="T192_56">divide,<text:s/>tackle<text:s/>harms<text:s/>AI<text:s/>posed<text:s/>to<text:s/>women<text:s/>and<text:s/>girls<text:s/>and<text:s/>support<text:s/>women’s<text:s/>economic</text:span><text:span text:style-name="T192_57"><text:s/></text:span><text:span text:style-name="T192_58">empowerment,<text:s/>and<text:s/>a<text:s/>mainstreaming<text:s/>approach<text:s/>across<text:s/>all<text:s/>of<text:s/>its<text:s/>activity.<text:s/>Calibrating<text:s/>to</text:span><text:span text:style-name="T192_59"><text:s/></text:span><text:span text:style-name="T192_60">local<text:s/>contextual<text:s/>objectives,<text:s/>capabilities,<text:s/>and<text:s/>technological,<text:s/>economic,<text:s/>social<text:s/>and</text:span><text:span text:style-name="T192_61"><text:s/></text:span><text:span text:style-name="T192_62">cultural</text:span><text:span text:style-name="T192_63"><text:s/></text:span><text:span text:style-name="T192_64">signatures,</text:span><text:span text:style-name="T192_65"><text:s/></text:span><text:span text:style-name="T192_66">implementation</text:span><text:span text:style-name="T192_67"><text:s/></text:span><text:span text:style-name="T192_68">will</text:span><text:span text:style-name="T192_69"><text:s/></text:span><text:span text:style-name="T192_70">be</text:span><text:span text:style-name="T192_71"><text:s/></text:span><text:span text:style-name="T192_72">framed</text:span><text:span text:style-name="T192_73"><text:s/></text:span><text:span text:style-name="T192_74">around</text:span><text:span text:style-name="T192_75"><text:s/></text:span><text:span text:style-name="T192_76">the</text:span><text:span text:style-name="T192_77"><text:s/></text:span><text:span text:style-name="T192_78">following<text:s/>elements:</text:span></text:p>
                  </text:list-item>
                </text:list>
              </text:list-item>
            </text:list>
          </text:list-item>
        </text:list>
        <text:list text:style-name="LS12" xml:id="list30">
          <text:list-item>
            <text:p text:style-name="P193"><text:span text:style-name="T193_1">Skills</text:span><text:span text:style-name="T193_2">:</text:span><text:span text:style-name="T193_3"><text:s/></text:span><text:span text:style-name="T193_4">Establishing</text:span><text:span text:style-name="T193_5"><text:s/></text:span><text:span text:style-name="T193_6">at</text:span><text:span text:style-name="T193_7"><text:s/></text:span><text:span text:style-name="T193_8">least</text:span><text:span text:style-name="T193_9"><text:s/></text:span><text:span text:style-name="T193_10">three</text:span><text:span text:style-name="T193_11"><text:s/></text:span><text:span text:style-name="T193_12">multi-disciplinary</text:span><text:span text:style-name="T193_13"><text:s/></text:span><text:span text:style-name="T193_14">and</text:span><text:span text:style-name="T193_15"><text:s/></text:span><text:span text:style-name="T193_16">diverse</text:span><text:span text:style-name="T193_17"><text:s/></text:span><text:span text:style-name="T193_18">responsible</text:span><text:span text:style-name="T193_19"><text:s/></text:span><text:span text:style-name="T193_20">AI</text:span><text:span text:style-name="T193_21"><text:s/></text:span><text:span text:style-name="T193_22">labs</text:span><text:span text:style-name="T193_23"><text:s/></text:span><text:span text:style-name="T193_24">and</text:span><text:span text:style-name="T193_25"><text:s/></text:span><text:span text:style-name="T193_26">a</text:span><text:span text:style-name="T193_27"><text:s/></text:span><text:span text:style-name="T193_28">regional</text:span><text:span text:style-name="T193_29"><text:s/></text:span><text:span text:style-name="T193_30">hub</text:span><text:span text:style-name="T193_31"><text:s/></text:span><text:span text:style-name="T193_32">to</text:span><text:span text:style-name="T193_33"><text:s/></text:span><text:span text:style-name="T193_34">synthesise</text:span><text:span text:style-name="T193_35"><text:s/></text:span><text:span text:style-name="T193_36">learning</text:span><text:span text:style-name="T193_37"><text:s/></text:span><text:span text:style-name="T193_38">and</text:span><text:span text:style-name="T193_39"><text:s/></text:span><text:span text:style-name="T193_40">evidence,</text:span><text:span text:style-name="T193_41"><text:s/></text:span><text:span text:style-name="T193_42">provide</text:span><text:span text:style-name="T193_43"><text:s/></text:span><text:span text:style-name="T193_44">expertise,</text:span><text:span text:style-name="T193_45"><text:s/></text:span><text:span text:style-name="T193_46">research</text:span><text:span text:style-name="T193_47"><text:s/></text:span><text:span text:style-name="T193_48">and</text:span><text:span text:style-name="T193_49"><text:s/></text:span><text:span text:style-name="T193_50">support</text:span><text:span text:style-name="T193_51"><text:s/></text:span><text:span text:style-name="T193_52">diffusion</text:span><text:span text:style-name="T193_53"><text:s/></text:span><text:span text:style-name="T193_54">of</text:span><text:span text:style-name="T193_55"><text:s/></text:span><text:span text:style-name="T193_56">innovation<text:s/>across</text:span><text:span text:style-name="T193_57"><text:s/></text:span><text:span text:style-name="T193_58">the</text:span><text:span text:style-name="T193_59"><text:s/></text:span><text:span text:style-name="T193_60">region.</text:span></text:p>
          </text:list-item>
          <text:list-item>
            <text:p text:style-name="P194"><text:span text:style-name="T194_1">Data</text:span><text:span text:style-name="T194_2">:<text:s/>Working<text:s/>with<text:s/>a<text:s/>diverse<text:s/>group<text:s/>of<text:s/>local<text:s/>innovators<text:s/>to<text:s/>identify<text:s/>priority<text:s/>gaps</text:span><text:span text:style-name="T194_3"><text:s/></text:span><text:span text:style-name="T194_4">in<text:s/>locally<text:s/>relevant,<text:s/>inclusive,<text:s/>responsible<text:s/>and<text:s/>safe<text:s/>data<text:s/>that<text:s/>can<text:s/>be<text:s/>developed</text:span><text:span text:style-name="T194_5"><text:s/></text:span><text:span text:style-name="T194_6">as<text:s/>digital<text:s/>public<text:s/>goods.<text:s/>As<text:s/>with<text:s/>Africa,<text:s/>this<text:s/>is<text:s/>likely<text:s/>to<text:s/>include:<text:s/>(a)<text:s/>a<text:s/>focus<text:s/>on</text:span><text:span text:style-name="T194_7"><text:s/></text:span><text:span text:style-name="T194_8">making</text:span><text:span text:style-name="T194_9"><text:s/></text:span><text:span text:style-name="T194_10">AI</text:span><text:span text:style-name="T194_11"><text:s/></text:span><text:span text:style-name="T194_12">accessible</text:span><text:span text:style-name="T194_13"><text:s/></text:span><text:span text:style-name="T194_14">in</text:span><text:span text:style-name="T194_15"><text:s/></text:span><text:span text:style-name="T194_16">local</text:span><text:span text:style-name="T194_17"><text:s/></text:span><text:span text:style-name="T194_18">languages</text:span><text:span text:style-name="T194_19"><text:s/></text:span><text:span text:style-name="T194_20">so</text:span><text:span text:style-name="T194_21"><text:s/></text:span><text:span text:style-name="T194_22">that</text:span><text:span text:style-name="T194_23"><text:s/></text:span><text:span text:style-name="T194_24">the</text:span><text:span text:style-name="T194_25"><text:s/></text:span><text:span text:style-name="T194_26">benefits</text:span><text:span text:style-name="T194_27"><text:s/></text:span><text:span text:style-name="T194_28">can</text:span><text:span text:style-name="T194_29"><text:s/></text:span><text:span text:style-name="T194_30">be</text:span><text:span text:style-name="T194_31"><text:s/></text:span><text:span text:style-name="T194_32">widely</text:span><text:span text:style-name="T194_33"><text:s/></text:span><text:span text:style-name="T194_34">felt,</text:span><text:span text:style-name="T194_35"><text:s/></text:span><text:span text:style-name="T194_36">especially</text:span><text:span text:style-name="T194_37"><text:s/></text:span><text:span text:style-name="T194_38">given</text:span><text:span text:style-name="T194_39"><text:s/></text:span><text:span text:style-name="T194_40">the</text:span><text:span text:style-name="T194_41"><text:s/></text:span><text:span text:style-name="T194_42">high</text:span><text:span text:style-name="T194_43"><text:s/></text:span><text:span text:style-name="T194_44">linguistic</text:span><text:span text:style-name="T194_45"><text:s/></text:span><text:span text:style-name="T194_46">diversity</text:span><text:span text:style-name="T194_47"><text:s/></text:span><text:span text:style-name="T194_48">and</text:span><text:span text:style-name="T194_49"><text:s/></text:span><text:span text:style-name="T194_50">strong</text:span><text:span text:style-name="T194_51"><text:s/></text:span><text:span text:style-name="T194_52">links</text:span><text:span text:style-name="T194_53"><text:s/></text:span><text:span text:style-name="T194_54">between</text:span><text:span text:style-name="T194_55"><text:s/></text:span><text:span text:style-name="T194_56">language</text:span><text:span text:style-name="T194_57"><text:s/></text:span><text:span text:style-name="T194_58">and<text:s/>cultural<text:s/>heritage,<text:s/>for<text:s/>instance<text:s/>among<text:s/>island<text:s/>communities;<text:s/>(b)<text:s/>developing</text:span><text:span text:style-name="T194_59"><text:s/></text:span><text:span text:style-name="T194_60">data<text:s/>sets<text:s/>that<text:s/>are<text:s/>inclusive<text:s/>of<text:s/>women<text:s/>and<text:s/>people<text:s/>with<text:s/>disabilities<text:s/>and<text:s/>other</text:span><text:span text:style-name="T194_61"><text:s/></text:span><text:span text:style-name="T194_62">protected</text:span><text:span text:style-name="T194_63"><text:s/></text:span><text:span text:style-name="T194_64">characteristics</text:span><text:span text:style-name="T194_65"><text:s/></text:span><text:span text:style-name="T194_66">to</text:span><text:span text:style-name="T194_67"><text:s/></text:span><text:span text:style-name="T194_68">tackle</text:span><text:span text:style-name="T194_69"><text:s/></text:span><text:span text:style-name="T194_70">inequality;</text:span><text:span text:style-name="T194_71"><text:s/></text:span><text:span text:style-name="T194_72">and</text:span><text:span text:style-name="T194_73"><text:s/></text:span><text:span text:style-name="T194_74">(c)</text:span><text:span text:style-name="T194_75"><text:s/></text:span><text:span text:style-name="T194_76">a</text:span><text:span text:style-name="T194_77"><text:s/></text:span><text:span text:style-name="T194_78">focus</text:span><text:span text:style-name="T194_79"><text:s/></text:span><text:span text:style-name="T194_80">on</text:span><text:span text:style-name="T194_81"><text:s/></text:span><text:span text:style-name="T194_82">safety,</text:span><text:span text:style-name="T194_83"><text:s/></text:span><text:span text:style-name="T194_84">identifying</text:span><text:span text:style-name="T194_85"><text:s/></text:span><text:span text:style-name="T194_86">and</text:span><text:span text:style-name="T194_87"><text:s/></text:span><text:span text:style-name="T194_88">addressing</text:span><text:span text:style-name="T194_89"><text:s/></text:span><text:span text:style-name="T194_90">harmful</text:span><text:span text:style-name="T194_91"><text:s/></text:span><text:span text:style-name="T194_92">norms</text:span><text:span text:style-name="T194_93"><text:s/></text:span><text:span text:style-name="T194_94">in</text:span><text:span text:style-name="T194_95"><text:s/></text:span><text:span text:style-name="T194_96">data</text:span><text:span text:style-name="T194_97"><text:s/></text:span><text:span text:style-name="T194_98">driven</text:span><text:span text:style-name="T194_99"><text:s/></text:span><text:span text:style-name="T194_100">AI</text:span><text:span text:style-name="T194_101"><text:s/></text:span><text:span text:style-name="T194_102">tools</text:span><text:span text:style-name="T194_103"><text:s/></text:span><text:span text:style-name="T194_104">and</text:span><text:span text:style-name="T194_105"><text:s/></text:span><text:span text:style-name="T194_106">algorithms.</text:span><text:span text:style-name="T194_107"><text:s/></text:span><text:span text:style-name="T194_108">We</text:span><text:span text:style-name="T194_109"><text:s/></text:span><text:span text:style-name="T194_110">may</text:span><text:span text:style-name="T194_111"><text:s/></text:span><text:span text:style-name="T194_112">draw</text:span><text:span text:style-name="T194_113"><text:s/></text:span><text:span text:style-name="T194_114">on</text:span><text:span text:style-name="T194_115"><text:s/></text:span><text:span text:style-name="T194_116">work</text:span><text:span text:style-name="T194_117"><text:s/></text:span><text:span text:style-name="T194_118">under</text:span><text:span text:style-name="T194_119"><text:s/></text:span><text:span text:style-name="T194_120">AI4D</text:span><text:span text:style-name="T194_121"><text:s/></text:span><text:span text:style-name="T194_122">with</text:span><text:span text:style-name="T194_123"><text:s/></text:span><text:span text:style-name="T194_124">the</text:span><text:span text:style-name="T194_125"><text:s/></text:span><text:span text:style-name="T194_126">Lacuna</text:span><text:span text:style-name="T194_127"><text:s/></text:span><text:span text:style-name="T194_128">Fund</text:span><text:span text:style-name="T194_129"><text:s/></text:span><text:span text:style-name="T194_130">as</text:span><text:span text:style-name="T194_131"><text:s/></text:span><text:span text:style-name="T194_132">a</text:span><text:span text:style-name="T194_133"><text:s/></text:span><text:span text:style-name="T194_134">well-</text:span><text:span text:style-name="T194_135"><text:s/></text:span><text:span text:style-name="T194_136">established</text:span><text:span text:style-name="T194_137"><text:s/></text:span><text:span text:style-name="T194_138">multi-donor</text:span><text:span text:style-name="T194_139"><text:s/></text:span><text:span text:style-name="T194_140">mechanism</text:span><text:span text:style-name="T194_141"><text:s/></text:span><text:span text:style-name="T194_142">for</text:span><text:span text:style-name="T194_143"><text:s/></text:span><text:span text:style-name="T194_144">pooling</text:span><text:span text:style-name="T194_145"><text:s/></text:span><text:span text:style-name="T194_146">funding</text:span><text:span text:style-name="T194_147"><text:s/></text:span><text:span text:style-name="T194_148">and</text:span><text:span text:style-name="T194_149"><text:s/></text:span><text:span text:style-name="T194_150">leveraging</text:span><text:span text:style-name="T194_151"><text:s/></text:span><text:span text:style-name="T194_152">tech</text:span></text:p>
          </text:list-item>
        </text:list>
      </text:section>
      <text:section text:style-name="S10" text:name="S10">
        <text:p text:style-name="P195"/>
        <text:p text:style-name="P196"/>
        <text:p text:style-name="P197"/>
        <text:p text:style-name="P198"/>
        <text:p text:style-name="P199"><text:span text:style-name="T199_1">sector<text:s/>expertise,<text:s/>as<text:s/>well<text:s/>as<text:s/>other<text:s/>partnerships<text:s/>and<text:s/>learning<text:s/>from<text:s/>the<text:s/>Indian</text:span><text:span text:style-name="T199_2"><text:s/></text:span><text:span text:style-name="T199_3">Government’s<text:s/>progress</text:span><text:span text:style-name="T199_4"><text:s/></text:span><text:span text:style-name="T199_5">on</text:span><text:span text:style-name="T199_6"><text:s/></text:span><text:span text:style-name="T199_7">AI</text:span><text:span text:style-name="T199_8"><text:s/></text:span><text:span text:style-name="T199_9">in</text:span><text:span text:style-name="T199_10"><text:s/></text:span><text:span text:style-name="T199_11">local<text:s/>languages.</text:span></text:p>
        <text:list text:style-name="LS12" xml:id="list32" text:continue-list="list30">
          <text:list-item>
            <text:p text:style-name="P200"><text:span text:style-name="T200_1">Compute</text:span><text:span text:style-name="T200_2">:<text:s/>Training<text:s/>and<text:s/>deploying<text:s/>AI<text:s/>models<text:s/>at<text:s/>scale<text:s/>requires<text:s/>significant</text:span><text:span text:style-name="T200_3"><text:s/></text:span><text:span text:style-name="T200_4">computing<text:s/>power<text:s/>and<text:s/>access<text:s/>to<text:s/>cutting-edge<text:s/>GPU<text:s/>chips<text:s/>which<text:s/>are<text:s/>in<text:s/>high</text:span><text:span text:style-name="T200_5"><text:s/></text:span><text:span text:style-name="T200_6">demand<text:s/>and<text:s/>short<text:s/>supply.<text:s/>Due<text:s/>to<text:s/>a<text:s/>lack<text:s/>of<text:s/>computing<text:s/>capacity<text:s/>in<text:s/>developing</text:span><text:span text:style-name="T200_7"><text:s/></text:span><text:span text:style-name="T200_8">countries,<text:s/>and<text:s/>the<text:s/>significant<text:s/>cost<text:s/>and<text:s/>technological<text:s/>complexity<text:s/>of<text:s/>computing</text:span><text:span text:style-name="T200_9"><text:s/></text:span><text:span text:style-name="T200_10">infrastructure,<text:s/>AI<text:s/>researchers<text:s/>and<text:s/>innovators<text:s/>depend<text:s/>on<text:s/>cloud<text:s/>computing,</text:span><text:span text:style-name="T200_11"><text:s/></text:span><text:span text:style-name="T200_12">often<text:s/>using<text:s/>datacentres<text:s/>based<text:s/>in<text:s/>the<text:s/>US<text:s/>or<text:s/>Europe.<text:s/>Cloud<text:s/>computing<text:s/>pricing</text:span><text:span text:style-name="T200_13"><text:s/></text:span><text:span text:style-name="T200_14">is<text:s/>similar<text:s/>across<text:s/>regions<text:s/>and<text:s/>is<text:s/>priced<text:s/>for<text:s/>Western<text:s/>markets.<text:s/>As<text:s/>a<text:s/>result,<text:s/>the</text:span><text:span text:style-name="T200_15"><text:s/></text:span><text:span text:style-name="T200_16">cost<text:s/>of<text:s/>compute<text:s/>in<text:s/>relative<text:s/>terms<text:s/>is<text:s/>10<text:s/>to<text:s/>30<text:s/>times<text:s/>higher<text:s/>in<text:s/>African<text:s/>countries.</text:span><text:span text:style-name="T200_17"><text:s/></text:span><text:span text:style-name="T200_18">As<text:s/>such,<text:s/>computing<text:s/>is<text:s/>a<text:s/>major<text:s/>cost<text:s/>driver<text:s/>of<text:s/>AI<text:s/>innovation<text:s/>in<text:s/>developing</text:span><text:span text:style-name="T200_19"><text:s/></text:span><text:span text:style-name="T200_20">countries,<text:s/>absorbing<text:s/>large<text:s/>portions<text:s/>of<text:s/>innovation<text:s/>grants.<text:s/>AI4D<text:s/>is<text:s/>developing</text:span><text:span text:style-name="T200_21"><text:s/></text:span><text:span text:style-name="T200_22">proposals<text:s/>through<text:s/>a<text:s/>partnership<text:s/>between<text:s/>FCDO,<text:s/>USAID,<text:s/>IDRC<text:s/>and<text:s/>the<text:s/>Bill</text:span><text:span text:style-name="T200_23"><text:s/></text:span><text:span text:style-name="T200_24">and</text:span><text:span text:style-name="T200_25"><text:s/></text:span><text:span text:style-name="T200_26">Melinda</text:span><text:span text:style-name="T200_27"><text:s/></text:span><text:span text:style-name="T200_28">Gates</text:span><text:span text:style-name="T200_29"><text:s/></text:span><text:span text:style-name="T200_30">Foundation</text:span><text:span text:style-name="T200_31"><text:s/></text:span><text:span text:style-name="T200_32">to</text:span><text:span text:style-name="T200_33"><text:s/></text:span><text:span text:style-name="T200_34">pool</text:span><text:span text:style-name="T200_35"><text:s/></text:span><text:span text:style-name="T200_36">purchasing</text:span><text:span text:style-name="T200_37"><text:s/></text:span><text:span text:style-name="T200_38">power</text:span><text:span text:style-name="T200_39"><text:s/></text:span><text:span text:style-name="T200_40">and</text:span><text:span text:style-name="T200_41"><text:s/></text:span><text:span text:style-name="T200_42">secure</text:span><text:span text:style-name="T200_43"><text:s/></text:span><text:span text:style-name="T200_44">matched</text:span><text:span text:style-name="T200_45"><text:s/></text:span><text:span text:style-name="T200_46">investment<text:s/>from<text:s/>tech<text:s/>companies<text:s/>to<text:s/>allocate<text:s/>computing<text:s/>credits<text:s/>to<text:s/>the<text:s/>AI<text:s/>labs</text:span><text:span text:style-name="T200_47"><text:s/></text:span><text:span text:style-name="T200_48">and</text:span><text:span text:style-name="T200_49"><text:s/></text:span><text:span text:style-name="T200_50">hubs</text:span><text:span text:style-name="T200_51"><text:s/></text:span><text:span text:style-name="T200_52">supported</text:span><text:span text:style-name="T200_53"><text:s/></text:span><text:span text:style-name="T200_54">through</text:span><text:span text:style-name="T200_55"><text:s/></text:span><text:span text:style-name="T200_56">the</text:span><text:span text:style-name="T200_57"><text:s/></text:span><text:span text:style-name="T200_58">programme</text:span><text:span text:style-name="T200_59"><text:s/></text:span><text:span text:style-name="T200_60">in</text:span><text:span text:style-name="T200_61"><text:s/></text:span><text:span text:style-name="T200_62">order</text:span><text:span text:style-name="T200_63"><text:s/></text:span><text:span text:style-name="T200_64">to</text:span><text:span text:style-name="T200_65"><text:s/></text:span><text:span text:style-name="T200_66">greatly</text:span><text:span text:style-name="T200_67"><text:s/></text:span><text:span text:style-name="T200_68">reduce</text:span><text:span text:style-name="T200_69"><text:s/></text:span><text:span text:style-name="T200_70">the</text:span><text:span text:style-name="T200_71"><text:s/></text:span><text:span text:style-name="T200_72">cost</text:span><text:span text:style-name="T200_73"><text:s/></text:span><text:span text:style-name="T200_74">and</text:span><text:span text:style-name="T200_75"><text:s/></text:span><text:span text:style-name="T200_76">facilitate</text:span><text:span text:style-name="T200_77"><text:s/></text:span><text:span text:style-name="T200_78">deployment</text:span><text:span text:style-name="T200_79"><text:s/></text:span><text:span text:style-name="T200_80">of</text:span><text:span text:style-name="T200_81"><text:s/></text:span><text:span text:style-name="T200_82">proven</text:span><text:span text:style-name="T200_83"><text:s/></text:span><text:span text:style-name="T200_84">AI</text:span><text:span text:style-name="T200_85"><text:s/></text:span><text:span text:style-name="T200_86">innovations</text:span><text:span text:style-name="T200_87"><text:s/></text:span><text:span text:style-name="T200_88">to</text:span><text:span text:style-name="T200_89"><text:s/></text:span><text:span text:style-name="T200_90">deliver<text:s/>impact</text:span><text:span text:style-name="T200_91"><text:s/></text:span><text:span text:style-name="T200_92">at</text:span><text:span text:style-name="T200_93"><text:s/></text:span><text:span text:style-name="T200_94">scale.</text:span></text:p>
          </text:list-item>
          <text:list-item>
            <text:p text:style-name="P201"><text:span text:style-name="T201_1">Scaling</text:span><text:span text:style-name="T201_2"><text:s/></text:span><text:span text:style-name="T201_3">partnerships</text:span><text:span text:style-name="T201_4">:</text:span><text:span text:style-name="T201_5"><text:s/></text:span><text:span text:style-name="T201_6">Given</text:span><text:span text:style-name="T201_7"><text:s/></text:span><text:span text:style-name="T201_8">most</text:span><text:span text:style-name="T201_9"><text:s/></text:span><text:span text:style-name="T201_10">countries</text:span><text:span text:style-name="T201_11"><text:s/></text:span><text:span text:style-name="T201_12">in</text:span><text:span text:style-name="T201_13"><text:s/></text:span><text:span text:style-name="T201_14">the</text:span><text:span text:style-name="T201_15"><text:s/></text:span><text:span text:style-name="T201_16">region</text:span><text:span text:style-name="T201_17"><text:s/></text:span><text:span text:style-name="T201_18">have</text:span><text:span text:style-name="T201_19"><text:s/></text:span><text:span text:style-name="T201_20">relatively</text:span><text:span text:style-name="T201_21"><text:s/></text:span><text:span text:style-name="T201_22">more</text:span><text:span text:style-name="T201_23"><text:s/></text:span><text:span text:style-name="T201_24">established<text:s/>tech<text:s/>sectors<text:s/>and<text:s/>funding<text:s/>for<text:s/>pilot-stage<text:s/>innovation,<text:s/>we<text:s/>will<text:s/>focus</text:span><text:span text:style-name="T201_25"><text:s/></text:span><text:span text:style-name="T201_26">on</text:span><text:span text:style-name="T201_27"><text:s/></text:span><text:span text:style-name="T201_28">research,</text:span><text:span text:style-name="T201_29"><text:s/></text:span><text:span text:style-name="T201_30">development</text:span><text:span text:style-name="T201_31"><text:s/></text:span><text:span text:style-name="T201_32">and</text:span><text:span text:style-name="T201_33"><text:s/></text:span><text:span text:style-name="T201_34">demonstration</text:span><text:span text:style-name="T201_35"><text:s/></text:span><text:span text:style-name="T201_36">aimed</text:span><text:span text:style-name="T201_37"><text:s/></text:span><text:span text:style-name="T201_38">at</text:span><text:span text:style-name="T201_39"><text:s/></text:span><text:span text:style-name="T201_40">unlocking</text:span><text:span text:style-name="T201_41"><text:s/></text:span><text:span text:style-name="T201_42">scale</text:span><text:span text:style-name="T201_43"><text:s/></text:span><text:span text:style-name="T201_44">to</text:span><text:span text:style-name="T201_45"><text:s/></text:span><text:span text:style-name="T201_46">help</text:span><text:span text:style-name="T201_47"><text:s/></text:span><text:span text:style-name="T201_48">the</text:span><text:span text:style-name="T201_49"><text:s/></text:span><text:span text:style-name="T201_50">highest</text:span><text:span text:style-name="T201_51"><text:s/></text:span><text:span text:style-name="T201_52">impact</text:span><text:span text:style-name="T201_53"><text:s/></text:span><text:span text:style-name="T201_54">applications</text:span><text:span text:style-name="T201_55"><text:s/></text:span><text:span text:style-name="T201_56">reach</text:span><text:span text:style-name="T201_57"><text:s/></text:span><text:span text:style-name="T201_58">millions</text:span><text:span text:style-name="T201_59"><text:s/></text:span><text:span text:style-name="T201_60">of</text:span><text:span text:style-name="T201_61"><text:s/></text:span><text:span text:style-name="T201_62">people</text:span><text:span text:style-name="T201_63"><text:s/></text:span><text:span text:style-name="T201_64">and</text:span><text:span text:style-name="T201_65"><text:s/></text:span><text:span text:style-name="T201_66">have</text:span><text:span text:style-name="T201_67"><text:s/></text:span><text:span text:style-name="T201_68">a</text:span><text:span text:style-name="T201_69"><text:s/></text:span><text:span text:style-name="T201_70">meaningful</text:span><text:span text:style-name="T201_71"><text:s/></text:span><text:span text:style-name="T201_72">impact</text:span><text:span text:style-name="T201_73"><text:s/></text:span><text:span text:style-name="T201_74">on</text:span><text:span text:style-name="T201_75"><text:s/></text:span><text:span text:style-name="T201_76">their</text:span><text:span text:style-name="T201_77"><text:s/></text:span><text:span text:style-name="T201_78">lives.</text:span><text:span text:style-name="T201_79"><text:s/></text:span><text:span text:style-name="T201_80">This</text:span><text:span text:style-name="T201_81"><text:s/></text:span><text:span text:style-name="T201_82">will</text:span><text:span text:style-name="T201_83"><text:s/></text:span><text:span text:style-name="T201_84">involve</text:span><text:span text:style-name="T201_85"><text:s/></text:span><text:span text:style-name="T201_86">a</text:span><text:span text:style-name="T201_87"><text:s/></text:span><text:span text:style-name="T201_88">holistic</text:span><text:span text:style-name="T201_89"><text:s/></text:span><text:span text:style-name="T201_90">approach</text:span><text:span text:style-name="T201_91"><text:s/></text:span><text:span text:style-name="T201_92">to</text:span><text:span text:style-name="T201_93"><text:s/></text:span><text:span text:style-name="T201_94">scale,</text:span><text:span text:style-name="T201_95"><text:s/></text:span><text:span text:style-name="T201_96">focusing</text:span><text:span text:style-name="T201_97"><text:s/></text:span><text:span text:style-name="T201_98">on</text:span><text:span text:style-name="T201_99"><text:s/></text:span><text:span text:style-name="T201_100">public,</text:span><text:span text:style-name="T201_101"><text:s/></text:span><text:span text:style-name="T201_102">private</text:span><text:span text:style-name="T201_103"><text:s/></text:span><text:span text:style-name="T201_104">sector</text:span><text:span text:style-name="T201_105"><text:s/></text:span><text:span text:style-name="T201_106">and</text:span><text:span text:style-name="T201_107"><text:s/></text:span><text:span text:style-name="T201_108">open</text:span><text:span text:style-name="T201_109"><text:s/></text:span><text:span text:style-name="T201_110">source</text:span><text:span text:style-name="T201_111"><text:s/></text:span><text:span text:style-name="T201_112">pathways,</text:span><text:span text:style-name="T201_113"><text:s/></text:span><text:span text:style-name="T201_114">and</text:span><text:span text:style-name="T201_115"><text:s/></text:span><text:span text:style-name="T201_116">identifying</text:span><text:span text:style-name="T201_117"><text:s/></text:span><text:span text:style-name="T201_118">opportunities</text:span><text:span text:style-name="T201_119"><text:s/></text:span><text:span text:style-name="T201_120">for</text:span><text:span text:style-name="T201_121"><text:s/></text:span><text:span text:style-name="T201_122">scaling</text:span><text:span text:style-name="T201_123"><text:s/></text:span><text:span text:style-name="T201_124">out</text:span><text:span text:style-name="T201_125"><text:s/></text:span><text:span text:style-name="T201_126">(e.g.</text:span><text:span text:style-name="T201_127"><text:s/></text:span><text:span text:style-name="T201_128">replication</text:span><text:span text:style-name="T201_129"><text:s/></text:span><text:span text:style-name="T201_130">to</text:span><text:span text:style-name="T201_131"><text:s/></text:span><text:span text:style-name="T201_132">new</text:span><text:span text:style-name="T201_133"><text:s/></text:span><text:span text:style-name="T201_134">geographies)</text:span><text:span text:style-name="T201_135"><text:s/></text:span><text:span text:style-name="T201_136">and</text:span><text:span text:style-name="T201_137"><text:s/></text:span><text:span text:style-name="T201_138">scaling</text:span><text:span text:style-name="T201_139"><text:s/></text:span><text:span text:style-name="T201_140">deep</text:span><text:span text:style-name="T201_141"><text:s/></text:span><text:span text:style-name="T201_142">(deeper,</text:span><text:span text:style-name="T201_143"><text:s/></text:span><text:span text:style-name="T201_144">more<text:s/>inclusive<text:s/>diffusion<text:s/>of<text:s/>innovation<text:s/>within<text:s/>communities),<text:s/>as<text:s/>well<text:s/>as<text:s/>scaling</text:span><text:span text:style-name="T201_145"><text:s/></text:span><text:span text:style-name="T201_146">up</text:span><text:span text:style-name="T201_147"><text:s/></text:span><text:span text:style-name="T201_148">(growing</text:span><text:span text:style-name="T201_149"><text:s/></text:span><text:span text:style-name="T201_150">the</text:span><text:span text:style-name="T201_151"><text:s/></text:span><text:span text:style-name="T201_152">number</text:span><text:span text:style-name="T201_153"><text:s/></text:span><text:span text:style-name="T201_154">of<text:s/>people</text:span><text:span text:style-name="T201_155"><text:s/></text:span><text:span text:style-name="T201_156">using</text:span><text:span text:style-name="T201_157"><text:s/></text:span><text:span text:style-name="T201_158">an</text:span><text:span text:style-name="T201_159"><text:s/></text:span><text:span text:style-name="T201_160">application</text:span><text:span text:style-name="T201_161"><text:s/></text:span><text:span text:style-name="T201_162">and</text:span><text:span text:style-name="T201_163"><text:s/></text:span><text:span text:style-name="T201_164">benefiting</text:span><text:span text:style-name="T201_165"><text:s/></text:span><text:span text:style-name="T201_166">from</text:span><text:span text:style-name="T201_167"><text:s/></text:span><text:span text:style-name="T201_168">it).</text:span><text:span text:style-name="T201_169"><text:s/></text:span><text:span text:style-name="T201_170">We</text:span><text:span text:style-name="T201_171"><text:s/></text:span><text:span text:style-name="T201_172">will</text:span><text:span text:style-name="T201_173"><text:s/></text:span><text:span text:style-name="T201_174">establish</text:span><text:span text:style-name="T201_175"><text:s/></text:span><text:span text:style-name="T201_176">a</text:span><text:span text:style-name="T201_177"><text:s/></text:span><text:span text:style-name="T201_178">set</text:span><text:span text:style-name="T201_179"><text:s/></text:span><text:span text:style-name="T201_180">of</text:span><text:span text:style-name="T201_181"><text:s/></text:span><text:span text:style-name="T201_182">scaling</text:span><text:span text:style-name="T201_183"><text:s/></text:span><text:span text:style-name="T201_184">partnerships</text:span><text:span text:style-name="T201_185"><text:s/></text:span><text:span text:style-name="T201_186">anchored</text:span><text:span text:style-name="T201_187"><text:s/></text:span><text:span text:style-name="T201_188">on</text:span><text:span text:style-name="T201_189"><text:s/></text:span><text:span text:style-name="T201_190">particular</text:span><text:span text:style-name="T201_191"><text:s/></text:span><text:span text:style-name="T201_192">countries,</text:span><text:span text:style-name="T201_193"><text:s/></text:span><text:span text:style-name="T201_194">themes<text:s/>or<text:s/>scaling<text:s/>pathways<text:s/>that<text:s/>can<text:s/>crowd<text:s/>in<text:s/>financing<text:s/>from<text:s/>a<text:s/>wide<text:s/>range<text:s/>of</text:span><text:span text:style-name="T201_195"><text:s/></text:span><text:span text:style-name="T201_196">sources<text:s/>and<text:s/>provide<text:s/>wrap-around<text:s/>support<text:s/>such<text:s/>as<text:s/>expertise<text:s/>on<text:s/>technology,</text:span><text:span text:style-name="T201_197"><text:s/></text:span><text:span text:style-name="T201_198">business<text:s/>model<text:s/>development<text:s/>and<text:s/>fundraising.<text:s/>Priority<text:s/>themes<text:s/>for</text:span><text:span text:style-name="T201_199"><text:s/></text:span><text:span text:style-name="T201_200">scaling</text:span><text:span text:style-name="T201_201"><text:s/></text:span><text:span text:style-name="T201_202">partnerships<text:s/>will<text:s/>include<text:s/>Education,<text:s/>Health,<text:s/>Agriculture,<text:s/>Climate<text:s/>Change,<text:s/>and</text:span><text:span text:style-name="T201_203"><text:s/></text:span><text:span text:style-name="T201_204">Gender</text:span><text:span text:style-name="T201_205"><text:s/></text:span><text:span text:style-name="T201_206">&amp;</text:span><text:span text:style-name="T201_207"><text:s/></text:span><text:span text:style-name="T201_208">Inclusion.</text:span></text:p>
          </text:list-item>
          <text:list-item>
            <text:p text:style-name="P202"><text:span text:style-name="T202_1">Digital</text:span><text:span text:style-name="T202_2"><text:s/></text:span><text:span text:style-name="T202_3">Public</text:span><text:span text:style-name="T202_4"><text:s/></text:span><text:span text:style-name="T202_5">Infrastructure</text:span><text:span text:style-name="T202_6"><text:s/></text:span><text:span text:style-name="T202_7">(DPI)</text:span><text:span text:style-name="T202_8">:</text:span><text:span text:style-name="T202_9"><text:s/></text:span><text:span text:style-name="T202_10">The</text:span><text:span text:style-name="T202_11"><text:s/></text:span><text:span text:style-name="T202_12">Indo-Pacific</text:span><text:span text:style-name="T202_13"><text:s/></text:span><text:span text:style-name="T202_14">programming</text:span><text:span text:style-name="T202_15"><text:s/></text:span><text:span text:style-name="T202_16">will</text:span><text:span text:style-name="T202_17"><text:s/></text:span><text:span text:style-name="T202_18">include</text:span><text:span text:style-name="T202_19"><text:s/></text:span><text:span text:style-name="T202_20">a</text:span><text:span text:style-name="T202_21"><text:s/></text:span><text:span text:style-name="T202_22">new</text:span><text:span text:style-name="T202_23"><text:s/></text:span><text:span text:style-name="T202_24">cross-cutting</text:span><text:span text:style-name="T202_25"><text:s/></text:span><text:span text:style-name="T202_26">theme</text:span><text:span text:style-name="T202_27"><text:s/></text:span><text:span text:style-name="T202_28">on</text:span><text:span text:style-name="T202_29"><text:s/></text:span><text:span text:style-name="T202_30">DPI,</text:span><text:span text:style-name="T202_31"><text:s/></text:span><text:span text:style-name="T202_32">a</text:span><text:span text:style-name="T202_33"><text:s/></text:span><text:span text:style-name="T202_34">term</text:span><text:span text:style-name="T202_35"><text:s/></text:span><text:span text:style-name="T202_36">which</text:span><text:span text:style-name="T202_37"><text:s/></text:span><text:span text:style-name="T202_38">refers</text:span><text:span text:style-name="T202_39"><text:s/></text:span><text:span text:style-name="T202_40">to</text:span><text:span text:style-name="T202_41"><text:s/></text:span><text:span text:style-name="T202_42">society-wide</text:span><text:span text:style-name="T202_43"><text:s/></text:span><text:span text:style-name="T202_44">digital<text:s/>services.<text:s/>India<text:s/>has<text:s/>led<text:s/>the<text:s/>development<text:s/>of<text:s/>digital<text:s/>public<text:s/>services<text:s/>built</text:span><text:span text:style-name="T202_45"><text:s/></text:span><text:span text:style-name="T202_46">on<text:s/>a<text:s/>framework<text:s/>for<text:s/>digital<text:s/>identity<text:s/>and<text:s/>payments.<text:s/>This<text:s/>has<text:s/>prompted<text:s/>many</text:span><text:span text:style-name="T202_47"><text:s/></text:span><text:span text:style-name="T202_48">other<text:s/>countries<text:s/>in<text:s/>the<text:s/>region<text:s/>to<text:s/>develop<text:s/>strategies<text:s/>for<text:s/>developing<text:s/>their<text:s/>own</text:span><text:span text:style-name="T202_49"><text:s/></text:span><text:span text:style-name="T202_50">technology<text:s/>stacks<text:s/>for<text:s/>digital<text:s/>public<text:s/>services,<text:s/>leading<text:s/>to<text:s/>much<text:s/>innovation.<text:s/>AI</text:span><text:span text:style-name="T202_51"><text:s/></text:span><text:span text:style-name="T202_52">and<text:s/>DPI<text:s/>have<text:s/>strong<text:s/>interdependencies<text:s/>and<text:s/>many<text:s/>countries<text:s/>will<text:s/>want<text:s/>to<text:s/>take</text:span><text:span text:style-name="T202_53"><text:s/></text:span><text:span text:style-name="T202_54">a</text:span><text:span text:style-name="T202_55"><text:s/></text:span><text:span text:style-name="T202_56">DPI</text:span><text:span text:style-name="T202_57"><text:s/></text:span><text:span text:style-name="T202_58">approach</text:span><text:span text:style-name="T202_59"><text:s/></text:span><text:span text:style-name="T202_60">to</text:span><text:span text:style-name="T202_61"><text:s/></text:span><text:span text:style-name="T202_62">developing</text:span><text:span text:style-name="T202_63"><text:s/></text:span><text:span text:style-name="T202_64">AI,</text:span><text:span text:style-name="T202_65"><text:s/></text:span><text:span text:style-name="T202_66">especially</text:span><text:span text:style-name="T202_67"><text:s/></text:span><text:span text:style-name="T202_68">the</text:span><text:span text:style-name="T202_69"><text:s/></text:span><text:span text:style-name="T202_70">underpinning</text:span><text:span text:style-name="T202_71"><text:s/></text:span><text:span text:style-name="T202_72">data</text:span><text:span text:style-name="T202_73"><text:s/></text:span><text:span text:style-name="T202_74">and</text:span><text:span text:style-name="T202_75"><text:s/></text:span><text:span text:style-name="T202_76">compute.<text:s/>Activity<text:s/>in<text:s/>each<text:s/>of<text:s/>the<text:s/>other<text:s/>pillars<text:s/>will<text:s/>include<text:s/>a<text:s/>specific<text:s/>focus<text:s/>on</text:span><text:span text:style-name="T202_77"><text:s/></text:span><text:span text:style-name="T202_78">identifying<text:s/>potential<text:s/>for<text:s/>new<text:s/>or<text:s/>existing<text:s/>digital<text:s/>public<text:s/>goods,<text:s/>including<text:s/>open</text:span><text:span text:style-name="T202_79"><text:s/></text:span><text:span text:style-name="T202_80">source,<text:s/>to<text:s/>enable<text:s/>AI<text:s/>innovation<text:s/>and<text:s/>scale.<text:s/>Similarly,<text:s/>programme<text:s/>activities<text:s/>will</text:span><text:span text:style-name="T202_81"><text:s/></text:span><text:span text:style-name="T202_82">consider<text:s/>how<text:s/>AI<text:s/>tools<text:s/>and<text:s/>the<text:s/>data<text:s/>and<text:s/>compute<text:s/>they<text:s/>are<text:s/>built<text:s/>on<text:s/>can<text:s/>help<text:s/>to</text:span><text:span text:style-name="T202_83"><text:s/></text:span><text:span text:style-name="T202_84">advance<text:s/>inclusive<text:s/>DPI<text:s/>as<text:s/>a<text:s/>driver<text:s/>of<text:s/>digital<text:s/>transformation<text:s/>and<text:s/>economic</text:span><text:span text:style-name="T202_85"><text:s/></text:span><text:span text:style-name="T202_86">development.</text:span></text:p>
          </text:list-item>
          <text:list-item>
            <text:p text:style-name="P203"><text:span text:style-name="T203_1">AI<text:s/>Policy<text:s/>&amp;<text:s/>Governance</text:span><text:span text:style-name="T203_2">:<text:s/>As<text:s/>with<text:s/>the<text:s/>existing<text:s/>AI4D<text:s/>programme,<text:s/>principles<text:s/>of</text:span><text:span text:style-name="T203_3"><text:s/></text:span><text:span text:style-name="T203_4">safe,<text:s/>responsible<text:s/>and<text:s/>inclusive<text:s/>AI<text:s/>and<text:s/>a<text:s/>strong<text:s/>focus<text:s/>on<text:s/>ethics<text:s/>will<text:s/>be<text:s/>core</text:span><text:span text:style-name="T203_5"><text:s/></text:span><text:span text:style-name="T203_6">design</text:span><text:span text:style-name="T203_7"><text:s/></text:span><text:span text:style-name="T203_8">principles</text:span><text:span text:style-name="T203_9"><text:s/></text:span><text:span text:style-name="T203_10">of</text:span><text:span text:style-name="T203_11"><text:s/></text:span><text:span text:style-name="T203_12">all</text:span><text:span text:style-name="T203_13"><text:s/></text:span><text:span text:style-name="T203_14">programme</text:span><text:span text:style-name="T203_15"><text:s/></text:span><text:span text:style-name="T203_16">activity.</text:span><text:span text:style-name="T203_17"><text:s/></text:span><text:span text:style-name="T203_18">Given</text:span><text:span text:style-name="T203_19"><text:s/></text:span><text:span text:style-name="T203_20">partner</text:span><text:span text:style-name="T203_21"><text:s/></text:span><text:span text:style-name="T203_22">countries</text:span><text:span text:style-name="T203_23"><text:s/></text:span><text:span text:style-name="T203_24">in</text:span><text:span text:style-name="T203_25"><text:s/></text:span><text:span text:style-name="T203_26">the</text:span><text:span text:style-name="T203_27"><text:s/></text:span><text:span text:style-name="T203_28">Asia</text:span><text:span text:style-name="T203_29"><text:s/></text:span><text:span text:style-name="T203_30">region<text:s/>are<text:s/>more<text:s/>likely<text:s/>to<text:s/>work<text:s/>with<text:s/>existing<text:s/>high-capacity<text:s/>regional<text:s/>nations<text:s/>or</text:span><text:span text:style-name="T203_31"><text:s/></text:span><text:span text:style-name="T203_32">regional</text:span><text:span text:style-name="T203_33"><text:s/></text:span><text:span text:style-name="T203_34">bodies</text:span><text:span text:style-name="T203_35"><text:s/></text:span><text:span text:style-name="T203_36">like<text:s/>ASEAN<text:s/>on</text:span><text:span text:style-name="T203_37"><text:s/></text:span><text:span text:style-name="T203_38">general<text:s/>AI</text:span><text:span text:style-name="T203_39"><text:s/></text:span><text:span text:style-name="T203_40">policy</text:span><text:span text:style-name="T203_41"><text:s/></text:span><text:span text:style-name="T203_42">development,</text:span><text:span text:style-name="T203_43"><text:s/></text:span><text:span text:style-name="T203_44">AI4D<text:s/>will</text:span><text:span text:style-name="T203_45"><text:s/></text:span><text:span text:style-name="T203_46">work</text:span></text:p>
          </text:list-item>
        </text:list>
      </text:section>
      <text:section text:style-name="S11" text:name="S11">
        <text:p text:style-name="P204"/>
        <text:p text:style-name="P205"/>
        <text:p text:style-name="P206"/>
        <text:p text:style-name="P207"/>
        <text:p text:style-name="P208"><text:span text:style-name="T208_1">closely<text:s/>with<text:s/>these<text:s/>actors<text:s/>and<text:s/>focus<text:s/>on<text:s/>specific<text:s/>questions<text:s/>of<text:s/>AI<text:s/>policy<text:s/>and</text:span><text:span text:style-name="T208_2"><text:s/></text:span><text:span text:style-name="T208_3">governance<text:s/>that<text:s/>arise<text:s/>in<text:s/>the<text:s/>context<text:s/>of<text:s/>programme<text:s/>activity.<text:s/>For<text:s/>instance,<text:s/>this</text:span><text:span text:style-name="T208_4"><text:s/></text:span><text:span text:style-name="T208_5">might</text:span><text:span text:style-name="T208_6"><text:s/></text:span><text:span text:style-name="T208_7">include</text:span><text:span text:style-name="T208_8"><text:s/></text:span><text:span text:style-name="T208_9">ethics</text:span><text:span text:style-name="T208_10"><text:s/></text:span><text:span text:style-name="T208_11">or</text:span><text:span text:style-name="T208_12"><text:s/></text:span><text:span text:style-name="T208_13">data</text:span><text:span text:style-name="T208_14"><text:s/></text:span><text:span text:style-name="T208_15">protection</text:span><text:span text:style-name="T208_16"><text:s/></text:span><text:span text:style-name="T208_17">policies</text:span><text:span text:style-name="T208_18"><text:s/></text:span><text:span text:style-name="T208_19">for</text:span><text:span text:style-name="T208_20"><text:s/></text:span><text:span text:style-name="T208_21">edtech</text:span><text:span text:style-name="T208_22"><text:s/></text:span><text:span text:style-name="T208_23">applications,</text:span><text:span text:style-name="T208_24"><text:s/></text:span><text:span text:style-name="T208_25">inclusive<text:s/>standards<text:s/>for<text:s/>AI<text:s/>applications<text:s/>in<text:s/>particular<text:s/>domains,<text:s/>or<text:s/>health<text:s/>data</text:span><text:span text:style-name="T208_26"><text:s/></text:span><text:span text:style-name="T208_27">interoperability</text:span><text:span text:style-name="T208_28"><text:s/></text:span><text:span text:style-name="T208_29">–</text:span><text:span text:style-name="T208_30"><text:s/></text:span><text:span text:style-name="T208_31">either</text:span><text:span text:style-name="T208_32"><text:s/></text:span><text:span text:style-name="T208_33">at</text:span><text:span text:style-name="T208_34"><text:s/></text:span><text:span text:style-name="T208_35">the</text:span><text:span text:style-name="T208_36"><text:s/></text:span><text:span text:style-name="T208_37">country,</text:span><text:span text:style-name="T208_38"><text:s/></text:span><text:span text:style-name="T208_39">sub-regional</text:span><text:span text:style-name="T208_40"><text:s/></text:span><text:span text:style-name="T208_41">or</text:span><text:span text:style-name="T208_42"><text:s/></text:span><text:span text:style-name="T208_43">regional</text:span><text:span text:style-name="T208_44"><text:s/></text:span><text:span text:style-name="T208_45">level.</text:span><text:span text:style-name="T208_46"><text:s/></text:span><text:span text:style-name="T208_47">In</text:span><text:span text:style-name="T208_48"><text:s/></text:span><text:span text:style-name="T208_49">addition,<text:s/>the<text:s/>programme<text:s/>will<text:s/>coordinate<text:s/>closely<text:s/>with<text:s/>FCDO’s<text:s/>Technology</text:span><text:span text:style-name="T208_50"><text:s/></text:span><text:span text:style-name="T208_51">Centre</text:span><text:span text:style-name="T208_52"><text:s/></text:span><text:span text:style-name="T208_53">of</text:span><text:span text:style-name="T208_54"><text:s/></text:span><text:span text:style-name="T208_55">Expertise</text:span><text:span text:style-name="T208_56"><text:s/></text:span><text:span text:style-name="T208_57">which</text:span><text:span text:style-name="T208_58"><text:s/></text:span><text:span text:style-name="T208_59">will</text:span><text:span text:style-name="T208_60"><text:s/></text:span><text:span text:style-name="T208_61">facilitate</text:span><text:span text:style-name="T208_62"><text:s/></text:span><text:span text:style-name="T208_63">bespoke</text:span><text:span text:style-name="T208_64"><text:s/></text:span><text:span text:style-name="T208_65">collaborations</text:span><text:span text:style-name="T208_66"><text:s/></text:span><text:span text:style-name="T208_67">on</text:span><text:span text:style-name="T208_68"><text:s/></text:span><text:span text:style-name="T208_69">more</text:span><text:span text:style-name="T208_70"><text:s/></text:span><text:span text:style-name="T208_71">general<text:s/>AI<text:s/>policy<text:s/>and<text:s/>governance<text:s/>with<text:s/>partner<text:s/>governments<text:s/>and<text:s/>relevant</text:span><text:span text:style-name="T208_72"><text:s/></text:span><text:span text:style-name="T208_73">stakeholders</text:span><text:span text:style-name="T208_74"><text:s/></text:span><text:span text:style-name="T208_75">in<text:s/>response</text:span><text:span text:style-name="T208_76"><text:s/></text:span><text:span text:style-name="T208_77">to</text:span><text:span text:style-name="T208_78"><text:s/></text:span><text:span text:style-name="T208_79">demand.</text:span></text:p>
        <text:list text:style-name="LS14" xml:id="list36" text:continue-list="list0">
          <text:list-item>
            <text:list>
              <text:list-item>
                <text:list>
                  <text:list-item>
                    <text:p text:style-name="P209"><text:span text:style-name="T209_1">Indicative</text:span><text:span text:style-name="T209_2"><text:s/></text:span><text:span text:style-name="T209_3">objectives</text:span><text:span text:style-name="T209_4">:</text:span><text:span text:style-name="T209_5"><text:s/></text:span><text:span text:style-name="T209_6">The</text:span><text:span text:style-name="T209_7"><text:s/></text:span><text:span text:style-name="T209_8">program</text:span><text:span text:style-name="T209_9"><text:s/></text:span><text:span text:style-name="T209_10">in</text:span><text:span text:style-name="T209_11"><text:s/></text:span><text:span text:style-name="T209_12">the</text:span><text:span text:style-name="T209_13"><text:s/></text:span><text:span text:style-name="T209_14">Indo-Pacific</text:span><text:span text:style-name="T209_15"><text:s/></text:span><text:span text:style-name="T209_16">can</text:span><text:span text:style-name="T209_17"><text:s/></text:span><text:span text:style-name="T209_18">be</text:span><text:span text:style-name="T209_19"><text:s/></text:span><text:span text:style-name="T209_20">expected</text:span><text:span text:style-name="T209_21"><text:s/></text:span><text:span text:style-name="T209_22">to</text:span><text:span text:style-name="T209_23"><text:s/></text:span><text:span text:style-name="T209_24">deliver:</text:span></text:p>
                  </text:list-item>
                </text:list>
              </text:list-item>
            </text:list>
          </text:list-item>
        </text:list>
        <text:list text:style-name="LS11" xml:id="list37">
          <text:list-item>
            <text:p text:style-name="P210"><text:span text:style-name="T210_1">At</text:span><text:span text:style-name="T210_2"><text:s/></text:span><text:span text:style-name="T210_3">least</text:span><text:span text:style-name="T210_4"><text:s/></text:span><text:span text:style-name="T210_5">three</text:span><text:span text:style-name="T210_6"><text:s/></text:span><text:span text:style-name="T210_7">multidisciplinary</text:span><text:span text:style-name="T210_8"><text:s/></text:span><text:span text:style-name="T210_9">responsible</text:span><text:span text:style-name="T210_10"><text:s/></text:span><text:span text:style-name="T210_11">AI</text:span><text:span text:style-name="T210_12"><text:s/></text:span><text:span text:style-name="T210_13">labs</text:span><text:span text:style-name="T210_14"><text:s/></text:span><text:span text:style-name="T210_15">in</text:span><text:span text:style-name="T210_16"><text:s/></text:span><text:span text:style-name="T210_17">the</text:span><text:span text:style-name="T210_18"><text:s/></text:span><text:span text:style-name="T210_19">region</text:span><text:span text:style-name="T210_20"><text:s/></text:span><text:span text:style-name="T210_21">to</text:span><text:span text:style-name="T210_22"><text:s/></text:span><text:span text:style-name="T210_23">grow</text:span><text:span text:style-name="T210_24"><text:s/></text:span><text:span text:style-name="T210_25">AI</text:span><text:span text:style-name="T210_26"><text:s/></text:span><text:span text:style-name="T210_27">skills<text:s/>for<text:s/>the<text:s/>future.<text:s/>Multidisciplinary<text:s/>labs<text:s/>may<text:s/>be<text:s/>hosted<text:s/>in<text:s/>universities<text:s/>or<text:s/>in</text:span><text:span text:style-name="T210_28"><text:s/></text:span><text:span text:style-name="T210_29">other</text:span><text:span text:style-name="T210_30"><text:s/></text:span><text:span text:style-name="T210_31">relevant</text:span><text:span text:style-name="T210_32"><text:s/></text:span><text:span text:style-name="T210_33">institutions</text:span><text:span text:style-name="T210_34"><text:s/></text:span><text:span text:style-name="T210_35">with</text:span><text:span text:style-name="T210_36"><text:s/></text:span><text:span text:style-name="T210_37">a</text:span><text:span text:style-name="T210_38"><text:s/></text:span><text:span text:style-name="T210_39">capacity</text:span><text:span text:style-name="T210_40"><text:s/></text:span><text:span text:style-name="T210_41">building</text:span><text:span text:style-name="T210_42"><text:s/></text:span><text:span text:style-name="T210_43">and</text:span><text:span text:style-name="T210_44"><text:s/></text:span><text:span text:style-name="T210_45">learning-focused</text:span><text:span text:style-name="T210_46"><text:s/></text:span><text:span text:style-name="T210_47">structure</text:span><text:span text:style-name="T210_48"><text:s/></text:span><text:span text:style-name="T210_49">to</text:span><text:span text:style-name="T210_50"><text:s/></text:span><text:span text:style-name="T210_51">foster</text:span><text:span text:style-name="T210_52"><text:s/></text:span><text:span text:style-name="T210_53">the</text:span><text:span text:style-name="T210_54"><text:s/></text:span><text:span text:style-name="T210_55">talent</text:span><text:span text:style-name="T210_56"><text:s/></text:span><text:span text:style-name="T210_57">and</text:span><text:span text:style-name="T210_58"><text:s/></text:span><text:span text:style-name="T210_59">skills</text:span><text:span text:style-name="T210_60"><text:s/></text:span><text:span text:style-name="T210_61">needed</text:span><text:span text:style-name="T210_62"><text:s/></text:span><text:span text:style-name="T210_63">for</text:span><text:span text:style-name="T210_64"><text:s/></text:span><text:span text:style-name="T210_65">AI</text:span><text:span text:style-name="T210_66"><text:s/></text:span><text:span text:style-name="T210_67">innovation.</text:span><text:span text:style-name="T210_68"><text:s/></text:span><text:span text:style-name="T210_69">They</text:span><text:span text:style-name="T210_70"><text:s/></text:span><text:span text:style-name="T210_71">are</text:span><text:span text:style-name="T210_72"><text:s/></text:span><text:span text:style-name="T210_73">a</text:span><text:span text:style-name="T210_74"><text:s/></text:span><text:span text:style-name="T210_75">key</text:span><text:span text:style-name="T210_76"><text:s/></text:span><text:span text:style-name="T210_77">ecosystem-building</text:span><text:span text:style-name="T210_78"><text:s/></text:span><text:span text:style-name="T210_79">initiative</text:span><text:span text:style-name="T210_80"><text:s/></text:span><text:span text:style-name="T210_81">to</text:span><text:span text:style-name="T210_82"><text:s/></text:span><text:span text:style-name="T210_83">ensure</text:span><text:span text:style-name="T210_84"><text:s/></text:span><text:span text:style-name="T210_85">the</text:span><text:span text:style-name="T210_86"><text:s/></text:span><text:span text:style-name="T210_87">next</text:span><text:span text:style-name="T210_88"><text:s/></text:span><text:span text:style-name="T210_89">generation</text:span><text:span text:style-name="T210_90"><text:s/></text:span><text:span text:style-name="T210_91">of</text:span><text:span text:style-name="T210_92"><text:s/></text:span><text:span text:style-name="T210_93">trained</text:span><text:span text:style-name="T210_94"><text:s/></text:span><text:span text:style-name="T210_95">developers,</text:span><text:span text:style-name="T210_96"><text:s/></text:span><text:span text:style-name="T210_97">policymakers</text:span><text:span text:style-name="T210_98"><text:s/></text:span><text:span text:style-name="T210_99">and</text:span><text:span text:style-name="T210_100"><text:s/></text:span><text:span text:style-name="T210_101">thought</text:span><text:span text:style-name="T210_102"><text:s/></text:span><text:span text:style-name="T210_103">leaders</text:span><text:span text:style-name="T210_104"><text:s/></text:span><text:span text:style-name="T210_105">are</text:span><text:span text:style-name="T210_106"><text:s/></text:span><text:span text:style-name="T210_107">developing</text:span><text:span text:style-name="T210_108"><text:s/></text:span><text:span text:style-name="T210_109">AI</text:span><text:span text:style-name="T210_110"><text:s/></text:span><text:span text:style-name="T210_111">skills</text:span><text:span text:style-name="T210_112"><text:s/></text:span><text:span text:style-name="T210_113">through</text:span><text:span text:style-name="T210_114"><text:s/></text:span><text:span text:style-name="T210_115">a</text:span><text:span text:style-name="T210_116"><text:s/></text:span><text:span text:style-name="T210_117">responsible</text:span><text:span text:style-name="T210_118"><text:s/></text:span><text:span text:style-name="T210_119">and</text:span><text:span text:style-name="T210_120"><text:s/></text:span><text:span text:style-name="T210_121">inclusive</text:span><text:span text:style-name="T210_122"><text:s/></text:span><text:span text:style-name="T210_123">lens</text:span><text:span text:style-name="T210_124"><text:s/></text:span><text:span text:style-name="T210_125">and</text:span><text:span text:style-name="T210_126"><text:s/></text:span><text:span text:style-name="T210_127">learning</text:span><text:span text:style-name="T210_128"><text:s/></text:span><text:span text:style-name="T210_129">to</text:span><text:span text:style-name="T210_130"><text:s/></text:span><text:span text:style-name="T210_131">apply</text:span><text:span text:style-name="T210_132"><text:s/></text:span><text:span text:style-name="T210_133">lessons</text:span><text:span text:style-name="T210_134"><text:s/></text:span><text:span text:style-name="T210_135">across</text:span><text:span text:style-name="T210_136"><text:s/></text:span><text:span text:style-name="T210_137">domains</text:span><text:span text:style-name="T210_138"><text:s/></text:span><text:span text:style-name="T210_139">to</text:span><text:span text:style-name="T210_140"><text:s/></text:span><text:span text:style-name="T210_141">support</text:span><text:span text:style-name="T210_142"><text:s/></text:span><text:span text:style-name="T210_143">the</text:span><text:span text:style-name="T210_144"><text:s/></text:span><text:span text:style-name="T210_145">development</text:span><text:span text:style-name="T210_146"><text:s/></text:span><text:span text:style-name="T210_147">and</text:span><text:span text:style-name="T210_148"><text:s/></text:span><text:span text:style-name="T210_149">adoption</text:span><text:span text:style-name="T210_150"><text:s/></text:span><text:span text:style-name="T210_151">of</text:span><text:span text:style-name="T210_152"><text:s/></text:span><text:span text:style-name="T210_153">AI</text:span><text:span text:style-name="T210_154"><text:s/></text:span><text:span text:style-name="T210_155">to</text:span><text:span text:style-name="T210_156"><text:s/></text:span><text:span text:style-name="T210_157">boost</text:span><text:span text:style-name="T210_158"><text:s/></text:span><text:span text:style-name="T210_159">economic</text:span><text:span text:style-name="T210_160"><text:s/></text:span><text:span text:style-name="T210_161">development</text:span><text:span text:style-name="T210_162"><text:s/></text:span><text:span text:style-name="T210_163">and</text:span><text:span text:style-name="T210_164"><text:s/></text:span><text:span text:style-name="T210_165">reduce</text:span><text:span text:style-name="T210_166"><text:s/></text:span><text:span text:style-name="T210_167">poverty.</text:span><text:span text:style-name="T210_168"><text:s/></text:span><text:span text:style-name="T210_169">Countries</text:span><text:span text:style-name="T210_170"><text:s/></text:span><text:span text:style-name="T210_171">to</text:span><text:span text:style-name="T210_172"><text:s/></text:span><text:span text:style-name="T210_173">be</text:span><text:span text:style-name="T210_174"><text:s/></text:span><text:span text:style-name="T210_175">considered</text:span><text:span text:style-name="T210_176"><text:s/></text:span><text:span text:style-name="T210_177">for</text:span><text:span text:style-name="T210_178"><text:s/></text:span><text:span text:style-name="T210_179">multidisciplinary</text:span><text:span text:style-name="T210_180"><text:s/></text:span><text:span text:style-name="T210_181">responsible</text:span><text:span text:style-name="T210_182"><text:s/></text:span><text:span text:style-name="T210_183">AI</text:span><text:span text:style-name="T210_184"><text:s/></text:span><text:span text:style-name="T210_185">labs</text:span><text:span text:style-name="T210_186"><text:s/></text:span><text:span text:style-name="T210_187">could</text:span><text:span text:style-name="T210_188"><text:s/></text:span><text:span text:style-name="T210_189">include</text:span><text:span text:style-name="T210_190"><text:s/></text:span><text:span text:style-name="T210_191">the</text:span><text:span text:style-name="T210_192"><text:s/></text:span><text:span text:style-name="T210_193">Philippines,</text:span><text:span text:style-name="T210_194"><text:s/></text:span><text:span text:style-name="T210_195">Malaysia,</text:span><text:span text:style-name="T210_196"><text:s/></text:span><text:span text:style-name="T210_197">Sri</text:span><text:span text:style-name="T210_198"><text:s/></text:span><text:span text:style-name="T210_199">Lanka,</text:span><text:span text:style-name="T210_200"><text:s/></text:span><text:span text:style-name="T210_201">Cambodia,<text:s/>Vietnam<text:s/>or<text:s/>Nepal.<text:s/>The<text:s/>design<text:s/>phase<text:s/>activities<text:s/>will<text:s/>confirm<text:s/>final</text:span><text:span text:style-name="T210_202"><text:s/></text:span><text:span text:style-name="T210_203">selection</text:span><text:span text:style-name="T210_204"><text:s/></text:span><text:span text:style-name="T210_205">of</text:span><text:span text:style-name="T210_206"><text:s/></text:span><text:span text:style-name="T210_207">countries,</text:span><text:span text:style-name="T210_208"><text:s/></text:span><text:span text:style-name="T210_209">institutions</text:span><text:span text:style-name="T210_210"><text:s/></text:span><text:span text:style-name="T210_211">and<text:s/>approaches.</text:span></text:p>
          </text:list-item>
          <text:list-item>
            <text:p text:style-name="P211"><text:span text:style-name="T211_1">At</text:span><text:span text:style-name="T211_2"><text:s/></text:span><text:span text:style-name="T211_3">least</text:span><text:span text:style-name="T211_4"><text:s/></text:span><text:span text:style-name="T211_5">three</text:span><text:span text:style-name="T211_6"><text:s/></text:span><text:span text:style-name="T211_7">scaled</text:span><text:span text:style-name="T211_8"><text:s/></text:span><text:span text:style-name="T211_9">AI</text:span><text:span text:style-name="T211_10"><text:s/></text:span><text:span text:style-name="T211_11">applications</text:span><text:span text:style-name="T211_12"><text:s/></text:span><text:span text:style-name="T211_13">benefitting</text:span><text:span text:style-name="T211_14"><text:s/></text:span><text:span text:style-name="T211_15">tens</text:span><text:span text:style-name="T211_16"><text:s/></text:span><text:span text:style-name="T211_17">of</text:span><text:span text:style-name="T211_18"><text:s/></text:span><text:span text:style-name="T211_19">millions</text:span><text:span text:style-name="T211_20"><text:s/></text:span><text:span text:style-name="T211_21">of</text:span><text:span text:style-name="T211_22"><text:s/></text:span><text:span text:style-name="T211_23">people</text:span><text:span text:style-name="T211_24"><text:s/></text:span><text:span text:style-name="T211_25">in</text:span><text:span text:style-name="T211_26"><text:s/></text:span><text:span text:style-name="T211_27">Asia.</text:span><text:span text:style-name="T211_28"><text:s/></text:span><text:span text:style-name="T211_29">For</text:span><text:span text:style-name="T211_30"><text:s/></text:span><text:span text:style-name="T211_31">instance,</text:span><text:span text:style-name="T211_32"><text:s/></text:span><text:span text:style-name="T211_33">AI</text:span><text:span text:style-name="T211_34"><text:s/></text:span><text:span text:style-name="T211_35">solutions</text:span><text:span text:style-name="T211_36"><text:s/></text:span><text:span text:style-name="T211_37">could</text:span><text:span text:style-name="T211_38"><text:s/></text:span><text:span text:style-name="T211_39">be</text:span><text:span text:style-name="T211_40"><text:s/></text:span><text:span text:style-name="T211_41">created</text:span><text:span text:style-name="T211_42"><text:s/></text:span><text:span text:style-name="T211_43">and</text:span><text:span text:style-name="T211_44"><text:s/></text:span><text:span text:style-name="T211_45">scaled</text:span><text:span text:style-name="T211_46"><text:s/></text:span><text:span text:style-name="T211_47">to</text:span><text:span text:style-name="T211_48"><text:s/></text:span><text:span text:style-name="T211_49">ensure</text:span><text:span text:style-name="T211_50"><text:s/></text:span><text:span text:style-name="T211_51">more</text:span><text:span text:style-name="T211_52"><text:s/></text:span><text:span text:style-name="T211_53">teachers,<text:s/>who<text:s/>are<text:s/>essential<text:s/>to<text:s/>meeting<text:s/>the<text:s/>region’s<text:s/>education<text:s/>objectives,<text:s/>are</text:span><text:span text:style-name="T211_54"><text:s/></text:span><text:span text:style-name="T211_55">trained<text:s/>in<text:s/>more<text:s/>effective<text:s/>and<text:s/>cost-effective<text:s/>ways,<text:s/>building<text:s/>on<text:s/>work<text:s/>developed</text:span><text:span text:style-name="T211_56"><text:s/></text:span><text:span text:style-name="T211_57">by</text:span><text:span text:style-name="T211_58"><text:s/></text:span><text:span text:style-name="T211_59">the</text:span><text:span text:style-name="T211_60"><text:s/></text:span><text:span text:style-name="T211_61">teacher</text:span><text:span text:style-name="T211_62"><text:s/></text:span><text:span text:style-name="T211_63">professional</text:span><text:span text:style-name="T211_64"><text:s/></text:span><text:span text:style-name="T211_65">development</text:span><text:span text:style-name="T211_66"><text:s/></text:span><text:span text:style-name="T211_67">coalition</text:span><text:span text:style-name="T211_68"><text:s/></text:span><text:span text:style-name="T211_69">based</text:span><text:span text:style-name="T211_70"><text:s/></text:span><text:span text:style-name="T211_71">in<text:s/>Asia.</text:span></text:p>
          </text:list-item>
          <text:list-item>
            <text:p text:style-name="P212"><text:span text:style-name="T212_1">Contributing<text:s/>to<text:s/>regional<text:s/>efforts<text:s/>to<text:s/>unlock<text:s/>the<text:s/>potential<text:s/>of<text:s/>generative<text:s/>AI</text:span><text:span text:style-name="T212_2"><text:s/></text:span><text:span text:style-name="T212_3">for</text:span><text:span text:style-name="T212_4"><text:s/></text:span><text:span text:style-name="T212_5">690m</text:span><text:span text:style-name="T212_6"><text:s/></text:span><text:span text:style-name="T212_7">speakers</text:span><text:span text:style-name="T212_8"><text:s/></text:span><text:span text:style-name="T212_9">of</text:span><text:span text:style-name="T212_10"><text:s/></text:span><text:span text:style-name="T212_11">low-resource</text:span><text:span text:style-name="T212_12"><text:s/></text:span><text:span text:style-name="T212_13">Asian</text:span><text:span text:style-name="T212_14"><text:s/></text:span><text:span text:style-name="T212_15">languages.</text:span><text:span text:style-name="T212_16"><text:s/></text:span><text:span text:style-name="T212_17">The</text:span><text:span text:style-name="T212_18"><text:s/></text:span><text:span text:style-name="T212_19">proposed</text:span><text:span text:style-name="T212_20"><text:s/></text:span><text:span text:style-name="T212_21">expansion</text:span><text:span text:style-name="T212_22"><text:s/></text:span><text:span text:style-name="T212_23">would</text:span><text:span text:style-name="T212_24"><text:s/></text:span><text:span text:style-name="T212_25">work</text:span><text:span text:style-name="T212_26"><text:s/></text:span><text:span text:style-name="T212_27">to</text:span><text:span text:style-name="T212_28"><text:s/></text:span><text:span text:style-name="T212_29">scale</text:span><text:span text:style-name="T212_30"><text:s/></text:span><text:span text:style-name="T212_31">the</text:span><text:span text:style-name="T212_32"><text:s/></text:span><text:span text:style-name="T212_33">training</text:span><text:span text:style-name="T212_34"><text:s/></text:span><text:span text:style-name="T212_35">of</text:span><text:span text:style-name="T212_36"><text:s/></text:span><text:span text:style-name="T212_37">AI</text:span><text:span text:style-name="T212_38"><text:s/></text:span><text:span text:style-name="T212_39">into</text:span><text:span text:style-name="T212_40"><text:s/></text:span><text:span text:style-name="T212_41">minimally</text:span><text:span text:style-name="T212_42"><text:s/></text:span><text:span text:style-name="T212_43">represented</text:span><text:span text:style-name="T212_44"><text:s/></text:span><text:span text:style-name="T212_45">Asian</text:span><text:span text:style-name="T212_46"><text:s/></text:span><text:span text:style-name="T212_47">languages.</text:span><text:span text:style-name="T212_48"><text:s/></text:span><text:span text:style-name="T212_49">For</text:span><text:span text:style-name="T212_50"><text:s/></text:span><text:span text:style-name="T212_51">instance,</text:span><text:span text:style-name="T212_52"><text:s/></text:span><text:span text:style-name="T212_53">AI4D</text:span><text:span text:style-name="T212_54"><text:s/></text:span><text:span text:style-name="T212_55">could</text:span><text:span text:style-name="T212_56"><text:s/></text:span><text:span text:style-name="T212_57">partner</text:span><text:span text:style-name="T212_58"><text:s/></text:span><text:span text:style-name="T212_59">with</text:span><text:span text:style-name="T212_60"><text:s/></text:span><text:span text:style-name="T212_61">regional</text:span><text:span text:style-name="T212_62"><text:s/></text:span><text:span text:style-name="T212_63">projects</text:span><text:span text:style-name="T212_64"><text:s/></text:span><text:span text:style-name="T212_65">such</text:span><text:span text:style-name="T212_66"><text:s/></text:span><text:span text:style-name="T212_67">as</text:span><text:span text:style-name="T212_68"><text:s/></text:span><text:span text:style-name="T212_69">the</text:span><text:span text:style-name="T212_70"><text:s/></text:span><text:span text:style-name="T212_71">Singapore-led<text:s/>initiative<text:s/>to<text:s/>correct<text:s/>the<text:s/>imbalance<text:s/>with<text:s/>a<text:s/>Southeast<text:s/>Asian<text:s/>large</text:span><text:span text:style-name="T212_72"><text:s/></text:span><text:span text:style-name="T212_73">language<text:s/>model,<text:s/>SEA-LION<text:s/>(Southeast<text:s/>Asian<text:s/>Languages<text:s/>in<text:s/>One<text:s/>Network),</text:span><text:span text:style-name="T212_74"><text:s/></text:span><text:span text:style-name="T212_75">trained<text:s/>in<text:s/>the<text:s/>region’s<text:s/>languages<text:s/>and<text:s/>cultural<text:s/>context,<text:s/>aimed<text:s/>at<text:s/>covering<text:s/>a</text:span><text:span text:style-name="T212_76"><text:s/></text:span><text:span text:style-name="T212_77">population<text:s/>of<text:s/>690m.<text:s/>The<text:s/>specific<text:s/>languages<text:s/>and<text:s/>nature<text:s/>of<text:s/>the<text:s/>investment<text:s/>will</text:span><text:span text:style-name="T212_78"><text:s/></text:span><text:span text:style-name="T212_79">be<text:s/>determined<text:s/>in<text:s/>the<text:s/>design<text:s/>phase<text:s/>and<text:s/>in<text:s/>collaboration<text:s/>with<text:s/>the<text:s/>AI4D<text:s/>funders</text:span><text:span text:style-name="T212_80"><text:s/></text:span><text:span text:style-name="T212_81">coalition</text:span><text:span text:style-name="T212_82"><text:s/></text:span><text:span text:style-name="T212_83">to<text:s/>ensure</text:span><text:span text:style-name="T212_84"><text:s/></text:span><text:span text:style-name="T212_85">complementarity</text:span><text:span text:style-name="T212_86"><text:s/></text:span><text:span text:style-name="T212_87">of</text:span><text:span text:style-name="T212_88"><text:s/></text:span><text:span text:style-name="T212_89">approaches.</text:span></text:p>
          </text:list-item>
          <text:list-item>
            <text:p text:style-name="P213"><text:span text:style-name="T213_1">Three<text:s/>or<text:s/>more<text:s/>trilateral<text:s/>AI<text:s/>interventions<text:s/>aimed<text:s/>at<text:s/>co-developing<text:s/>and</text:span><text:span text:style-name="T213_2"><text:s/></text:span><text:span text:style-name="T213_3">scaling</text:span><text:span text:style-name="T213_4"><text:s/></text:span><text:span text:style-name="T213_5">responsible</text:span><text:span text:style-name="T213_6"><text:s/></text:span><text:span text:style-name="T213_7">AI</text:span><text:span text:style-name="T213_8"><text:s/></text:span><text:span text:style-name="T213_9">solutions</text:span><text:span text:style-name="T213_10"><text:s/></text:span><text:span text:style-name="T213_11">to</text:span><text:span text:style-name="T213_12"><text:s/></text:span><text:span text:style-name="T213_13">development</text:span><text:span text:style-name="T213_14"><text:s/></text:span><text:span text:style-name="T213_15">challenges</text:span><text:span text:style-name="T213_16"><text:s/></text:span><text:span text:style-name="T213_17">in</text:span><text:span text:style-name="T213_18"><text:s/></text:span><text:span text:style-name="T213_19">Asia.</text:span><text:span text:style-name="T213_20"><text:s/></text:span><text:span text:style-name="T213_21">There</text:span><text:span text:style-name="T213_22"><text:s/></text:span><text:span text:style-name="T213_23">are</text:span><text:span text:style-name="T213_24"><text:s/></text:span><text:span text:style-name="T213_25">opportunities<text:s/>to<text:s/>apply<text:s/>learning<text:s/>from<text:s/>leading<text:s/>countries<text:s/>in<text:s/>the<text:s/>region<text:s/>and<text:s/>from</text:span><text:span text:style-name="T213_26"><text:s/></text:span><text:span text:style-name="T213_27">AI4D’s<text:s/>activity<text:s/>in<text:s/>Africa<text:s/>on<text:s/>making<text:s/>AI<text:s/>accessible<text:s/>in<text:s/>local<text:s/>languages,<text:s/>or<text:s/>on</text:span><text:span text:style-name="T213_28"><text:s/></text:span><text:span text:style-name="T213_29">enhancing</text:span><text:span text:style-name="T213_30"><text:s/></text:span><text:span text:style-name="T213_31">disease</text:span><text:span text:style-name="T213_32"><text:s/></text:span><text:span text:style-name="T213_33">modelling</text:span><text:span text:style-name="T213_34"><text:s/></text:span><text:span text:style-name="T213_35">and</text:span><text:span text:style-name="T213_36"><text:s/></text:span><text:span text:style-name="T213_37">improving</text:span><text:span text:style-name="T213_38"><text:s/></text:span><text:span text:style-name="T213_39">pandemic</text:span><text:span text:style-name="T213_40"><text:s/></text:span><text:span text:style-name="T213_41">preparedness,</text:span><text:span text:style-name="T213_42"><text:s/></text:span><text:span text:style-name="T213_43">through</text:span><text:span text:style-name="T213_44"><text:s/></text:span><text:span text:style-name="T213_45">trilateral</text:span><text:span text:style-name="T213_46"><text:s/></text:span><text:span text:style-name="T213_47">partnerships</text:span><text:span text:style-name="T213_48"><text:s/></text:span><text:span text:style-name="T213_49">that</text:span><text:span text:style-name="T213_50"><text:s/></text:span><text:span text:style-name="T213_51">were</text:span><text:span text:style-name="T213_52"><text:s/></text:span><text:span text:style-name="T213_53">started</text:span><text:span text:style-name="T213_54"><text:s/></text:span><text:span text:style-name="T213_55">through</text:span><text:span text:style-name="T213_56"><text:s/></text:span><text:span text:style-name="T213_57">initiatives</text:span><text:span text:style-name="T213_58"><text:s/></text:span><text:span text:style-name="T213_59">such</text:span><text:span text:style-name="T213_60"><text:s/></text:span><text:span text:style-name="T213_61">as</text:span><text:span text:style-name="T213_62"><text:s/></text:span><text:span text:style-name="T213_63">Covid</text:span><text:span text:style-name="T213_64"><text:s/></text:span><text:span text:style-name="T213_65">AI</text:span><text:span text:style-name="T213_66"><text:s/></text:span><text:span text:style-name="T213_67">and</text:span><text:span text:style-name="T213_68"><text:s/></text:span><text:span text:style-name="T213_69">AI</text:span><text:span text:style-name="T213_70"><text:s/></text:span><text:span text:style-name="T213_71">for</text:span><text:span text:style-name="T213_72"><text:s/></text:span><text:span text:style-name="T213_73">Pandemic</text:span><text:span text:style-name="T213_74"><text:s/></text:span><text:span text:style-name="T213_75">and</text:span><text:span text:style-name="T213_76"><text:s/></text:span><text:span text:style-name="T213_77">Emergency</text:span><text:span text:style-name="T213_78"><text:s/></text:span><text:span text:style-name="T213_79">Preparedness.</text:span></text:p>
          </text:list-item>
          <text:list-item>
            <text:p text:style-name="P214"><text:span text:style-name="T214_1">Expansion</text:span><text:span text:style-name="T214_2"><text:s/></text:span><text:span text:style-name="T214_3">of</text:span><text:span text:style-name="T214_4"><text:s/></text:span><text:span text:style-name="T214_5">our</text:span><text:span text:style-name="T214_6"><text:s/></text:span><text:span text:style-name="T214_7">investment</text:span><text:span text:style-name="T214_8"><text:s/></text:span><text:span text:style-name="T214_9">in</text:span><text:span text:style-name="T214_10"><text:s/></text:span><text:span text:style-name="T214_11">gender,</text:span><text:span text:style-name="T214_12"><text:s/></text:span><text:span text:style-name="T214_13">disability</text:span><text:span text:style-name="T214_14"><text:s/></text:span><text:span text:style-name="T214_15">and</text:span><text:span text:style-name="T214_16"><text:s/></text:span><text:span text:style-name="T214_17">inclusion</text:span><text:span text:style-name="T214_18"><text:s/></text:span><text:span text:style-name="T214_19">to</text:span><text:span text:style-name="T214_20"><text:s/></text:span><text:span text:style-name="T214_21">include</text:span><text:span text:style-name="T214_22"><text:s/></text:span><text:span text:style-name="T214_23">technical</text:span><text:span text:style-name="T214_24"><text:s/></text:span><text:span text:style-name="T214_25">skills</text:span><text:span text:style-name="T214_26"><text:s/></text:span><text:span text:style-name="T214_27">development</text:span><text:span text:style-name="T214_28"><text:s/></text:span><text:span text:style-name="T214_29">aimed</text:span><text:span text:style-name="T214_30"><text:s/></text:span><text:span text:style-name="T214_31">at</text:span><text:span text:style-name="T214_32"><text:s/></text:span><text:span text:style-name="T214_33">women</text:span><text:span text:style-name="T214_34"><text:s/></text:span><text:span text:style-name="T214_35">and</text:span><text:span text:style-name="T214_36"><text:s/></text:span><text:span text:style-name="T214_37">people</text:span><text:span text:style-name="T214_38"><text:s/></text:span><text:span text:style-name="T214_39">with</text:span><text:span text:style-name="T214_40"><text:s/></text:span><text:span text:style-name="T214_41">disabilities</text:span><text:span text:style-name="T214_42"><text:s/></text:span><text:span text:style-name="T214_43">in</text:span><text:span text:style-name="T214_44"><text:s/></text:span><text:span text:style-name="T214_45">the</text:span><text:span text:style-name="T214_46"><text:s/></text:span><text:span text:style-name="T214_47">region</text:span><text:span text:style-name="T214_48"><text:s/></text:span><text:span text:style-name="T214_49">and</text:span><text:span text:style-name="T214_50"><text:s/></text:span><text:span text:style-name="T214_51">inclusive</text:span><text:span text:style-name="T214_52"><text:s/></text:span><text:span text:style-name="T214_53">data.</text:span><text:span text:style-name="T214_54"><text:s/></text:span><text:span text:style-name="T214_55">This</text:span><text:span text:style-name="T214_56"><text:s/></text:span><text:span text:style-name="T214_57">will</text:span><text:span text:style-name="T214_58"><text:s/></text:span><text:span text:style-name="T214_59">involve</text:span><text:span text:style-name="T214_60"><text:s/></text:span><text:span text:style-name="T214_61">strengthening</text:span><text:span text:style-name="T214_62"><text:s/></text:span><text:span text:style-name="T214_63">gender</text:span><text:span text:style-name="T214_64"><text:s/></text:span><text:span text:style-name="T214_65">networks</text:span><text:span text:style-name="T214_66"><text:s/></text:span><text:span text:style-name="T214_67">and</text:span><text:span text:style-name="T214_68"><text:s/></text:span><text:span text:style-name="T214_69">building</text:span><text:span text:style-name="T214_70"><text:s/></text:span><text:span text:style-name="T214_71">disability</text:span><text:span text:style-name="T214_72"><text:s/></text:span><text:span text:style-name="T214_73">inclusion</text:span><text:span text:style-name="T214_74"><text:s/></text:span><text:span text:style-name="T214_75">AI</text:span><text:span text:style-name="T214_76"><text:s/></text:span><text:span text:style-name="T214_77">networks</text:span><text:span text:style-name="T214_78"><text:s/></text:span><text:span text:style-name="T214_79">and</text:span><text:span text:style-name="T214_80"><text:s/></text:span><text:span text:style-name="T214_81">AI</text:span><text:span text:style-name="T214_82"><text:s/></text:span><text:span text:style-name="T214_83">safety</text:span><text:span text:style-name="T214_84"><text:s/></text:span><text:span text:style-name="T214_85">including</text:span><text:span text:style-name="T214_86"><text:s/></text:span><text:span text:style-name="T214_87">the</text:span><text:span text:style-name="T214_88"><text:s/></text:span><text:span text:style-name="T214_89">moderation</text:span><text:span text:style-name="T214_90"><text:s/></text:span><text:span text:style-name="T214_91">of</text:span><text:span text:style-name="T214_92"><text:s/></text:span><text:span text:style-name="T214_93">AI</text:span><text:span text:style-name="T214_94"><text:s/></text:span><text:span text:style-name="T214_95">algorithms</text:span><text:span text:style-name="T214_96"><text:s/></text:span><text:span text:style-name="T214_97">and<text:s/>data.</text:span></text:p>
          </text:list-item>
        </text:list>
      </text:section>
      <text:section text:style-name="S12" text:name="S12">
        <text:p text:style-name="P215"/>
        <text:p text:style-name="P216"/>
        <text:p text:style-name="P217"/>
        <text:p text:style-name="P218"/>
        <text:list text:style-name="LS11" xml:id="list42" text:continue-list="list37">
          <text:list-item>
            <text:p text:style-name="P219"><text:span text:style-name="T219_1">Supporting<text:s/>three<text:s/>or<text:s/>more<text:s/>countries<text:s/>to<text:s/>develop<text:s/>safe,<text:s/>responsible<text:s/>and</text:span><text:span text:style-name="T219_2"><text:s/></text:span><text:span text:style-name="T219_3">inclusive</text:span><text:span text:style-name="T219_4"><text:s/></text:span><text:span text:style-name="T219_5">AI</text:span><text:span text:style-name="T219_6"><text:s/></text:span><text:span text:style-name="T219_7">policy</text:span><text:span text:style-name="T219_8"><text:s/></text:span><text:span text:style-name="T219_9">by</text:span><text:span text:style-name="T219_10"><text:s/></text:span><text:span text:style-name="T219_11">establishing</text:span><text:span text:style-name="T219_12"><text:s/></text:span><text:span text:style-name="T219_13">an</text:span><text:span text:style-name="T219_14"><text:s/></text:span><text:span text:style-name="T219_15">observatory</text:span><text:span text:style-name="T219_16"><text:s/></text:span><text:span text:style-name="T219_17">or</text:span><text:span text:style-name="T219_18"><text:s/></text:span><text:span text:style-name="T219_19">regional</text:span><text:span text:style-name="T219_20"><text:s/></text:span><text:span text:style-name="T219_21">policy</text:span><text:span text:style-name="T219_22"><text:s/></text:span><text:span text:style-name="T219_23">centre</text:span><text:span text:style-name="T219_24"><text:s/></text:span><text:span text:style-name="T219_25">to</text:span><text:span text:style-name="T219_26"><text:s/></text:span><text:span text:style-name="T219_27">synthesise<text:s/>learning<text:s/>and<text:s/>evidence<text:s/>on<text:s/>how<text:s/>AI<text:s/>is<text:s/>impacting<text:s/>economies<text:s/>and</text:span><text:span text:style-name="T219_28"><text:s/></text:span><text:span text:style-name="T219_29">societies.</text:span><text:span text:style-name="T219_30"><text:s/></text:span><text:span text:style-name="T219_31">A</text:span><text:span text:style-name="T219_32"><text:s/></text:span><text:span text:style-name="T219_33">responsible</text:span><text:span text:style-name="T219_34"><text:s/></text:span><text:span text:style-name="T219_35">AI</text:span><text:span text:style-name="T219_36"><text:s/></text:span><text:span text:style-name="T219_37">observatory</text:span><text:span text:style-name="T219_38"><text:s/></text:span><text:span text:style-name="T219_39">would</text:span><text:span text:style-name="T219_40"><text:s/></text:span><text:span text:style-name="T219_41">act</text:span><text:span text:style-name="T219_42"><text:s/></text:span><text:span text:style-name="T219_43">as</text:span><text:span text:style-name="T219_44"><text:s/></text:span><text:span text:style-name="T219_45">a</text:span><text:span text:style-name="T219_46"><text:s/></text:span><text:span text:style-name="T219_47">thought</text:span><text:span text:style-name="T219_48"><text:s/></text:span><text:span text:style-name="T219_49">leader,</text:span><text:span text:style-name="T219_50"><text:s/></text:span><text:span text:style-name="T219_51">knowledge</text:span><text:span text:style-name="T219_52"><text:s/></text:span><text:span text:style-name="T219_53">hub</text:span><text:span text:style-name="T219_54"><text:s/></text:span><text:span text:style-name="T219_55">and</text:span><text:span text:style-name="T219_56"><text:s/></text:span><text:span text:style-name="T219_57">convenor</text:span><text:span text:style-name="T219_58"><text:s/></text:span><text:span text:style-name="T219_59">across</text:span><text:span text:style-name="T219_60"><text:s/></text:span><text:span text:style-name="T219_61">the</text:span><text:span text:style-name="T219_62"><text:s/></text:span><text:span text:style-name="T219_63">region</text:span><text:span text:style-name="T219_64"><text:s/></text:span><text:span text:style-name="T219_65">on</text:span><text:span text:style-name="T219_66"><text:s/></text:span><text:span text:style-name="T219_67">responsible</text:span><text:span text:style-name="T219_68"><text:s/></text:span><text:span text:style-name="T219_69">AI,</text:span><text:span text:style-name="T219_70"><text:s/></text:span><text:span text:style-name="T219_71">from</text:span><text:span text:style-name="T219_72"><text:s/></text:span><text:span text:style-name="T219_73">both</text:span><text:span text:style-name="T219_74"><text:s/></text:span><text:span text:style-name="T219_75">a</text:span><text:span text:style-name="T219_76"><text:s/></text:span><text:span text:style-name="T219_77">policy</text:span><text:span text:style-name="T219_78"><text:s/></text:span><text:span text:style-name="T219_79">and</text:span><text:span text:style-name="T219_80"><text:s/></text:span><text:span text:style-name="T219_81">innovation</text:span><text:span text:style-name="T219_82"><text:s/></text:span><text:span text:style-name="T219_83">perspective.</text:span><text:span text:style-name="T219_84"><text:s/></text:span><text:span text:style-name="T219_85">The</text:span><text:span text:style-name="T219_86"><text:s/></text:span><text:span text:style-name="T219_87">observatory</text:span><text:span text:style-name="T219_88"><text:s/></text:span><text:span text:style-name="T219_89">will</text:span><text:span text:style-name="T219_90"><text:s/></text:span><text:span text:style-name="T219_91">interact</text:span><text:span text:style-name="T219_92"><text:s/></text:span><text:span text:style-name="T219_93">with</text:span><text:span text:style-name="T219_94"><text:s/></text:span><text:span text:style-name="T219_95">global</text:span><text:span text:style-name="T219_96"><text:s/></text:span><text:span text:style-name="T219_97">and</text:span><text:span text:style-name="T219_98"><text:s/></text:span><text:span text:style-name="T219_99">regional<text:s/>bodies<text:s/>on<text:s/>responsible<text:s/>AI,<text:s/>including<text:s/>UNESCO,<text:s/>UNESCAP,<text:s/>SAARC</text:span><text:span text:style-name="T219_100"><text:s/></text:span><text:span text:style-name="T219_101">and</text:span><text:span text:style-name="T219_102"><text:s/></text:span><text:span text:style-name="T219_103">other</text:span><text:span text:style-name="T219_104"><text:s/></text:span><text:span text:style-name="T219_105">UN</text:span><text:span text:style-name="T219_106"><text:s/></text:span><text:span text:style-name="T219_107">bodies.</text:span><text:span text:style-name="T219_108"><text:s/></text:span><text:span text:style-name="T219_109">Engagement</text:span><text:span text:style-name="T219_110"><text:s/></text:span><text:span text:style-name="T219_111">with</text:span><text:span text:style-name="T219_112"><text:s/></text:span><text:span text:style-name="T219_113">ASEAN</text:span><text:span text:style-name="T219_114"><text:s/></text:span><text:span text:style-name="T219_115">on</text:span><text:span text:style-name="T219_116"><text:s/></text:span><text:span text:style-name="T219_117">the</text:span><text:span text:style-name="T219_118"><text:s/></text:span><text:span text:style-name="T219_119">Responsible</text:span><text:span text:style-name="T219_120"><text:s/></text:span><text:span text:style-name="T219_121">AI</text:span><text:span text:style-name="T219_122"><text:s/></text:span><text:span text:style-name="T219_123">Roadmap<text:s/>and<text:s/>other<text:s/>ASEAN<text:s/>tools<text:s/>and<text:s/>initiatives<text:s/>on<text:s/>AI<text:s/>governance<text:s/>will<text:s/>be</text:span><text:span text:style-name="T219_124"><text:s/></text:span><text:span text:style-name="T219_125">pursued<text:s/>to<text:s/>support<text:s/>countries<text:s/>in<text:s/>meaningful<text:s/>implementation<text:s/>of<text:s/>responsible<text:s/>AI</text:span><text:span text:style-name="T219_126"><text:s/></text:span><text:span text:style-name="T219_127">policies<text:s/>and<text:s/>frameworks.<text:s/>It<text:s/>will<text:s/>also<text:s/>act<text:s/>as<text:s/>a<text:s/>repository<text:s/>for<text:s/>AI4D-generated</text:span><text:span text:style-name="T219_128"><text:s/></text:span><text:span text:style-name="T219_129">evidence,</text:span><text:span text:style-name="T219_130"><text:s/></text:span><text:span text:style-name="T219_131">synthesise</text:span><text:span text:style-name="T219_132"><text:s/></text:span><text:span text:style-name="T219_133">key</text:span><text:span text:style-name="T219_134"><text:s/></text:span><text:span text:style-name="T219_135">lessons,</text:span><text:span text:style-name="T219_136"><text:s/></text:span><text:span text:style-name="T219_137">build</text:span><text:span text:style-name="T219_138"><text:s/></text:span><text:span text:style-name="T219_139">a</text:span><text:span text:style-name="T219_140"><text:s/></text:span><text:span text:style-name="T219_141">cross-regional</text:span><text:span text:style-name="T219_142"><text:s/></text:span><text:span text:style-name="T219_143">network,</text:span><text:span text:style-name="T219_144"><text:s/></text:span><text:span text:style-name="T219_145">and</text:span><text:span text:style-name="T219_146"><text:s/></text:span><text:span text:style-name="T219_147">support</text:span><text:span text:style-name="T219_148"><text:s/></text:span><text:span text:style-name="T219_149">knowledge</text:span><text:span text:style-name="T219_150"><text:s/></text:span><text:span text:style-name="T219_151">translation</text:span><text:span text:style-name="T219_152"><text:s/></text:span><text:span text:style-name="T219_153">activities</text:span><text:span text:style-name="T219_154"><text:s/></text:span><text:span text:style-name="T219_155">for</text:span><text:span text:style-name="T219_156"><text:s/></text:span><text:span text:style-name="T219_157">impact.</text:span><text:span text:style-name="T219_158"><text:s/></text:span><text:span text:style-name="T219_159">Together</text:span><text:span text:style-name="T219_160"><text:s/></text:span><text:span text:style-name="T219_161">with</text:span><text:span text:style-name="T219_162"><text:s/></text:span><text:span text:style-name="T219_163">the</text:span><text:span text:style-name="T219_164"><text:s/></text:span><text:span text:style-name="T219_165">African</text:span><text:span text:style-name="T219_166"><text:s/></text:span><text:span text:style-name="T219_167">Observatory<text:s/>on<text:s/>Responsible<text:s/>AI,<text:s/>supported<text:s/>through<text:s/>AI4D,<text:s/>it<text:s/>will<text:s/>help<text:s/>to<text:s/>build</text:span><text:span text:style-name="T219_168"><text:s/></text:span><text:span text:style-name="T219_169">the</text:span><text:span text:style-name="T219_170"><text:s/></text:span><text:span text:style-name="T219_171">global</text:span><text:span text:style-name="T219_172"><text:s/></text:span><text:span text:style-name="T219_173">evidence<text:s/>base</text:span><text:span text:style-name="T219_174"><text:s/></text:span><text:span text:style-name="T219_175">on<text:s/>AI</text:span><text:span text:style-name="T219_176"><text:s/></text:span><text:span text:style-name="T219_177">for</text:span><text:span text:style-name="T219_178"><text:s/></text:span><text:span text:style-name="T219_179">sustainable<text:s/>development.</text:span></text:p>
          </text:list-item>
          <text:list-item>
            <text:p text:style-name="P220"><text:span text:style-name="T220_1">Establishing<text:s/>one<text:s/>or<text:s/>more<text:s/>regional<text:s/>policy<text:s/>research<text:s/>centres<text:s/></text:span><text:span text:style-name="T220_2">to<text:s/>strengthen</text:span><text:span text:style-name="T220_3"><text:s/></text:span><text:span text:style-name="T220_4">responsible<text:s/>AI<text:s/>norms,<text:s/>standards,<text:s/>strategies<text:s/>and<text:s/>policies<text:s/>at<text:s/>the<text:s/>regional<text:s/>and</text:span><text:span text:style-name="T220_5"><text:s/></text:span><text:span text:style-name="T220_6">national<text:s/>levels.<text:s/>This<text:s/>will<text:s/>include<text:s/>engagement<text:s/>with<text:s/>policymakers<text:s/>to<text:s/>implement</text:span><text:span text:style-name="T220_7"><text:s/></text:span><text:span text:style-name="T220_8">responsible<text:s/>AI<text:s/>strategies,<text:s/>sector-specific<text:s/>outreach<text:s/>and<text:s/>policy<text:s/>engagement<text:s/>to</text:span><text:span text:style-name="T220_9"><text:s/></text:span><text:span text:style-name="T220_10">ensure<text:s/>AI<text:s/>innovation<text:s/>is<text:s/>responsible,<text:s/>addresses<text:s/>inequality<text:s/>and<text:s/>promotes<text:s/>the</text:span><text:span text:style-name="T220_11"><text:s/></text:span><text:span text:style-name="T220_12">inclusive</text:span><text:span text:style-name="T220_13"><text:s/></text:span><text:span text:style-name="T220_14">benefits</text:span><text:span text:style-name="T220_15"><text:s/></text:span><text:span text:style-name="T220_16">of</text:span><text:span text:style-name="T220_17"><text:s/></text:span><text:span text:style-name="T220_18">AI,</text:span><text:span text:style-name="T220_19"><text:s/></text:span><text:span text:style-name="T220_20">while</text:span><text:span text:style-name="T220_21"><text:s/></text:span><text:span text:style-name="T220_22">mitigating</text:span><text:span text:style-name="T220_23"><text:s/></text:span><text:span text:style-name="T220_24">risks,</text:span><text:span text:style-name="T220_25"><text:s/></text:span><text:span text:style-name="T220_26">and</text:span><text:span text:style-name="T220_27"><text:s/></text:span><text:span text:style-name="T220_28">research</text:span><text:span text:style-name="T220_29"><text:s/></text:span><text:span text:style-name="T220_30">topics</text:span><text:span text:style-name="T220_31"><text:s/></text:span><text:span text:style-name="T220_32">that</text:span><text:span text:style-name="T220_33"><text:s/></text:span><text:span text:style-name="T220_34">are</text:span><text:span text:style-name="T220_35"><text:s/></text:span><text:span text:style-name="T220_36">high</text:span><text:span text:style-name="T220_37"><text:s/></text:span><text:span text:style-name="T220_38">priority<text:s/>for<text:s/>policy<text:s/>makers<text:s/>in<text:s/>their<text:s/>given<text:s/>context,<text:s/>including<text:s/>the<text:s/>changing<text:s/>nature</text:span><text:span text:style-name="T220_39"><text:s/></text:span><text:span text:style-name="T220_40">of</text:span><text:span text:style-name="T220_41"><text:s/></text:span><text:span text:style-name="T220_42">work</text:span><text:span text:style-name="T220_43"><text:s/></text:span><text:span text:style-name="T220_44">and</text:span><text:span text:style-name="T220_45"><text:s/></text:span><text:span text:style-name="T220_46">jobs</text:span><text:span text:style-name="T220_47"><text:s/></text:span><text:span text:style-name="T220_48">and</text:span><text:span text:style-name="T220_49"><text:s/></text:span><text:span text:style-name="T220_50">the</text:span><text:span text:style-name="T220_51"><text:s/></text:span><text:span text:style-name="T220_52">potential</text:span><text:span text:style-name="T220_53"><text:s/></text:span><text:span text:style-name="T220_54">of</text:span><text:span text:style-name="T220_55"><text:s/></text:span><text:span text:style-name="T220_56">AI</text:span><text:span text:style-name="T220_57"><text:s/></text:span><text:span text:style-name="T220_58">as<text:s/>a</text:span><text:span text:style-name="T220_59"><text:s/></text:span><text:span text:style-name="T220_60">tool</text:span><text:span text:style-name="T220_61"><text:s/></text:span><text:span text:style-name="T220_62">for<text:s/>policymaking.</text:span></text:p>
          </text:list-item>
          <text:list-item>
            <text:p text:style-name="P221"><text:span text:style-name="T221_1">Democratising</text:span><text:span text:style-name="T221_2"><text:s/></text:span><text:span text:style-name="T221_3">computing</text:span><text:span text:style-name="T221_4"><text:s/></text:span><text:span text:style-name="T221_5">power</text:span><text:span text:style-name="T221_6"><text:s/></text:span><text:span text:style-name="T221_7">by</text:span><text:span text:style-name="T221_8"><text:s/></text:span><text:span text:style-name="T221_9">establishing</text:span><text:span text:style-name="T221_10"><text:s/></text:span><text:span text:style-name="T221_11">a</text:span><text:span text:style-name="T221_12"><text:s/></text:span><text:span text:style-name="T221_13">‘GAVI</text:span><text:span text:style-name="T221_14"><text:s/></text:span><text:span text:style-name="T221_15">for</text:span><text:span text:style-name="T221_16"><text:s/></text:span><text:span text:style-name="T221_17">compute’</text:span><text:span text:style-name="T221_18"><text:s/></text:span><text:span text:style-name="T221_19">as</text:span><text:span text:style-name="T221_20"><text:s/></text:span><text:span text:style-name="T221_21">a<text:s/>public-private<text:s/>partnership<text:s/></text:span><text:span text:style-name="T221_22">that<text:s/>pools<text:s/>donor<text:s/>funding<text:s/>to<text:s/>leverage<text:s/>matched</text:span><text:span text:style-name="T221_23"><text:s/></text:span><text:span text:style-name="T221_24">investment<text:s/>from<text:s/>cloud<text:s/>computing<text:s/>providers<text:s/>to<text:s/>make<text:s/>access<text:s/>to<text:s/>computing</text:span><text:span text:style-name="T221_25"><text:s/></text:span><text:span text:style-name="T221_26">power</text:span><text:span text:style-name="T221_27"><text:s/></text:span><text:span text:style-name="T221_28">for</text:span><text:span text:style-name="T221_29"><text:s/></text:span><text:span text:style-name="T221_30">AI</text:span><text:span text:style-name="T221_31"><text:s/></text:span><text:span text:style-name="T221_32">training</text:span><text:span text:style-name="T221_33"><text:s/></text:span><text:span text:style-name="T221_34">and</text:span><text:span text:style-name="T221_35"><text:s/></text:span><text:span text:style-name="T221_36">deployment</text:span><text:span text:style-name="T221_37"><text:s/></text:span><text:span text:style-name="T221_38">at</text:span><text:span text:style-name="T221_39"><text:s/></text:span><text:span text:style-name="T221_40">scale</text:span><text:span text:style-name="T221_41"><text:s/></text:span><text:span text:style-name="T221_42">more</text:span><text:span text:style-name="T221_43"><text:s/></text:span><text:span text:style-name="T221_44">sustainable</text:span><text:span text:style-name="T221_45"><text:s/></text:span><text:span text:style-name="T221_46">and</text:span><text:span text:style-name="T221_47"><text:s/></text:span><text:span text:style-name="T221_48">affordable</text:span><text:span text:style-name="T221_49"><text:s/></text:span><text:span text:style-name="T221_50">for</text:span><text:span text:style-name="T221_51"><text:s/></text:span><text:span text:style-name="T221_52">researchers</text:span><text:span text:style-name="T221_53"><text:s/></text:span><text:span text:style-name="T221_54">and</text:span><text:span text:style-name="T221_55"><text:s/></text:span><text:span text:style-name="T221_56">innovators</text:span><text:span text:style-name="T221_57"><text:s/></text:span><text:span text:style-name="T221_58">in</text:span><text:span text:style-name="T221_59"><text:s/></text:span><text:span text:style-name="T221_60">developing</text:span><text:span text:style-name="T221_61"><text:s/></text:span><text:span text:style-name="T221_62">countries.</text:span></text:p>
          </text:list-item>
        </text:list>
        <text:p text:style-name="P222"/>
        <text:list text:style-name="LS14" xml:id="list45" text:continue-list="list0">
          <text:list-item>
            <text:list>
              <text:list-item>
                <text:p text:style-name="P223"><text:span text:style-name="T223_1">Design</text:span><text:span text:style-name="T223_2">:<text:s/>In<text:s/>contrast<text:s/>to<text:s/>the<text:s/>Africa<text:s/>component,<text:s/>which<text:s/>builds<text:s/>upon<text:s/>the<text:s/>initiatives,</text:span><text:span text:style-name="T223_3"><text:s/></text:span><text:span text:style-name="T223_4">relationships<text:s/>and<text:s/>learnings<text:s/>of<text:s/>the<text:s/>IDRC-SIDA<text:s/>AI4D<text:s/>partnership<text:s/>stretching<text:s/>back<text:s/>to</text:span><text:span text:style-name="T223_5"><text:s/></text:span><text:span text:style-name="T223_6">2020,<text:s/>the<text:s/>Asia<text:s/>component<text:s/>of<text:s/>AI4D-FCDO<text:s/>will<text:s/>be<text:s/>starting<text:s/>with<text:s/>a<text:s/>relatively<text:s/>clean<text:s/>slate,</text:span><text:span text:style-name="T223_7"><text:s/></text:span><text:span text:style-name="T223_8">while<text:s/>building<text:s/>on<text:s/>the<text:s/>foundation<text:s/>of<text:s/>IDRC’s<text:s/>past<text:s/>regional<text:s/>programming<text:s/>on<text:s/>ICT4D<text:s/>and</text:span><text:span text:style-name="T223_9"><text:s/></text:span><text:span text:style-name="T223_10">other<text:s/>digital<text:s/>development<text:s/>domains,<text:s/>as<text:s/>well<text:s/>as<text:s/>FCDO’s<text:s/>existing<text:s/>programming<text:s/>in<text:s/>the</text:span><text:span text:style-name="T223_11"><text:s/></text:span><text:span text:style-name="T223_12">digital</text:span><text:span text:style-name="T223_13"><text:s/></text:span><text:span text:style-name="T223_14">development</text:span><text:span text:style-name="T223_15"><text:s/></text:span><text:span text:style-name="T223_16">space.</text:span><text:span text:style-name="T223_17"><text:s/></text:span><text:span text:style-name="T223_18">The</text:span><text:span text:style-name="T223_19"><text:s/></text:span><text:span text:style-name="T223_20">initiative</text:span><text:span text:style-name="T223_21"><text:s/></text:span><text:span text:style-name="T223_22">will</text:span><text:span text:style-name="T223_23"><text:s/></text:span><text:span text:style-name="T223_24">be</text:span><text:span text:style-name="T223_25"><text:s/></text:span><text:span text:style-name="T223_26">earmarking</text:span><text:span text:style-name="T223_27"><text:s/></text:span><text:span text:style-name="T223_28">12</text:span><text:span text:style-name="T223_29"><text:s/></text:span><text:span text:style-name="T223_30">months</text:span><text:span text:style-name="T223_31"><text:s/></text:span><text:span text:style-name="T223_32">(see</text:span><text:span text:style-name="T223_33"><text:s/></text:span><text:span text:style-name="T223_34">“Timeline”</text:span><text:span text:style-name="T223_35"><text:s/></text:span><text:span text:style-name="T223_36">in<text:s/>the<text:s/>preceding<text:s/>section)<text:s/>for<text:s/>scoping<text:s/>regional<text:s/>priorities<text:s/>to<text:s/>inform<text:s/>the<text:s/>objectives,</text:span><text:span text:style-name="T223_37"><text:s/></text:span><text:span text:style-name="T223_38">instruments,</text:span><text:span text:style-name="T223_39"><text:s/></text:span><text:span text:style-name="T223_40">geographies</text:span><text:span text:style-name="T223_41"><text:s/></text:span><text:span text:style-name="T223_42">as</text:span><text:span text:style-name="T223_43"><text:s/></text:span><text:span text:style-name="T223_44">well</text:span><text:span text:style-name="T223_45"><text:s/></text:span><text:span text:style-name="T223_46">as</text:span><text:span text:style-name="T223_47"><text:s/></text:span><text:span text:style-name="T223_48">the</text:span><text:span text:style-name="T223_49"><text:s/></text:span><text:span text:style-name="T223_50">optimal</text:span><text:span text:style-name="T223_51"><text:s/></text:span><text:span text:style-name="T223_52">structural</text:span><text:span text:style-name="T223_53"><text:s/></text:span><text:span text:style-name="T223_54">and</text:span><text:span text:style-name="T223_55"><text:s/></text:span><text:span text:style-name="T223_56">operational</text:span><text:span text:style-name="T223_57"><text:s/></text:span><text:span text:style-name="T223_58">frameworks</text:span><text:span text:style-name="T223_59"><text:s/></text:span><text:span text:style-name="T223_60">of</text:span><text:span text:style-name="T223_61"><text:s/></text:span><text:span text:style-name="T223_62">AI4D</text:span><text:span text:style-name="T223_63"><text:s/></text:span><text:span text:style-name="T223_64">in<text:s/>Asia.</text:span></text:p>
              </text:list-item>
            </text:list>
          </text:list-item>
        </text:list>
        <text:list text:style-name="LS10" xml:id="list46">
          <text:list-item>
            <text:p text:style-name="P224"><text:span text:style-name="T224_1">Design</text:span><text:span text:style-name="T224_2"><text:s/></text:span><text:span text:style-name="T224_3">logic</text:span><text:span text:style-name="T224_4">:</text:span><text:span text:style-name="T224_5"><text:s/></text:span><text:span text:style-name="T224_6">The</text:span><text:span text:style-name="T224_7"><text:s/></text:span><text:span text:style-name="T224_8">design</text:span><text:span text:style-name="T224_9"><text:s/></text:span><text:span text:style-name="T224_10">exercise</text:span><text:span text:style-name="T224_11"><text:s/></text:span><text:span text:style-name="T224_12">will</text:span><text:span text:style-name="T224_13"><text:s/></text:span><text:span text:style-name="T224_14">aim<text:s/>to</text:span><text:span text:style-name="T224_15"><text:s/></text:span><text:span text:style-name="T224_16">identify</text:span><text:span text:style-name="T224_17"><text:s/></text:span><text:span text:style-name="T224_18">the</text:span><text:span text:style-name="T224_19"><text:s/></text:span><text:span text:style-name="T224_20">following:</text:span></text:p>
            <text:list>
              <text:list-item>
                <text:p text:style-name="P225"><text:span text:style-name="T225_1">Research<text:s/>questions<text:s/>in<text:s/>each<text:s/>of<text:s/>the<text:s/>priority<text:s/>areas<text:s/>using<text:s/>a<text:s/>matrix<text:s/>of</text:span><text:span text:style-name="T225_2"><text:s/></text:span><text:span text:style-name="T225_3">criteria<text:s/>agreed<text:s/>upon<text:s/>by<text:s/>the<text:s/>principal<text:s/>stakeholders<text:s/>(a<text:s/>core<text:s/>criterion<text:s/>being</text:span><text:span text:style-name="T225_4"><text:s/></text:span><text:span text:style-name="T225_5">high<text:s/>likelihood<text:s/>of<text:s/>impact<text:s/>at<text:s/>scale<text:s/>and<text:s/>a<text:s/>strong<text:s/>focus<text:s/>on<text:s/>inequality<text:s/>and</text:span><text:span text:style-name="T225_6"><text:s/></text:span><text:span text:style-name="T225_7">inclusion);</text:span></text:p>
              </text:list-item>
              <text:list-item>
                <text:p text:style-name="P226"><text:span text:style-name="T226_1">Low-<text:s/>and<text:s/>lower-middle<text:s/>income<text:s/>geographies<text:s/>with<text:s/>relatively<text:s/>weaker</text:span><text:span text:style-name="T226_2"><text:s/></text:span><text:span text:style-name="T226_3">AI</text:span><text:span text:style-name="T226_4"><text:s/></text:span><text:span text:style-name="T226_5">penetration</text:span><text:span text:style-name="T226_6"><text:s/></text:span><text:span text:style-name="T226_7">that</text:span><text:span text:style-name="T226_8"><text:s/></text:span><text:span text:style-name="T226_9">may</text:span><text:span text:style-name="T226_10"><text:s/></text:span><text:span text:style-name="T226_11">benefit</text:span><text:span text:style-name="T226_12"><text:s/></text:span><text:span text:style-name="T226_13">from</text:span><text:span text:style-name="T226_14"><text:s/></text:span><text:span text:style-name="T226_15">the</text:span><text:span text:style-name="T226_16"><text:s/></text:span><text:span text:style-name="T226_17">innovation,</text:span><text:span text:style-name="T226_18"><text:s/></text:span><text:span text:style-name="T226_19">capacity-strengthening</text:span><text:span text:style-name="T226_20"><text:s/></text:span><text:span text:style-name="T226_21">and</text:span><text:span text:style-name="T226_22"><text:s/></text:span><text:span text:style-name="T226_23">policy</text:span><text:span text:style-name="T226_24"><text:s/></text:span><text:span text:style-name="T226_25">uptake</text:span><text:span text:style-name="T226_26"><text:s/></text:span><text:span text:style-name="T226_27">objectives;</text:span></text:p>
              </text:list-item>
              <text:list-item>
                <text:p text:style-name="P227"><text:span text:style-name="T227_1">Research<text:s/>and<text:s/>implementation<text:s/>partners<text:s/>within<text:s/>the<text:s/>geographies<text:s/>that</text:span><text:span text:style-name="T227_2"><text:s/></text:span><text:span text:style-name="T227_3">can</text:span><text:span text:style-name="T227_4"><text:s/></text:span><text:span text:style-name="T227_5">build</text:span><text:span text:style-name="T227_6"><text:s/></text:span><text:span text:style-name="T227_7">their</text:span><text:span text:style-name="T227_8"><text:s/></text:span><text:span text:style-name="T227_9">institutional</text:span><text:span text:style-name="T227_10"><text:s/></text:span><text:span text:style-name="T227_11">capacity</text:span><text:span text:style-name="T227_12"><text:s/></text:span><text:span text:style-name="T227_13">and</text:span><text:span text:style-name="T227_14"><text:s/></text:span><text:span text:style-name="T227_15">deliver</text:span><text:span text:style-name="T227_16"><text:s/></text:span><text:span text:style-name="T227_17">of</text:span><text:span text:style-name="T227_18"><text:s/></text:span><text:span text:style-name="T227_19">programming</text:span><text:span text:style-name="T227_20"><text:s/></text:span><text:span text:style-name="T227_21">objectives;</text:span></text:p>
              </text:list-item>
              <text:list-item>
                <text:p text:style-name="P228"><text:span text:style-name="T228_1">Capacity-strengthening<text:s/>instruments<text:s/>and<text:s/>peer<text:s/>networks<text:s/>that<text:s/>can</text:span><text:span text:style-name="T228_2"><text:s/></text:span><text:span text:style-name="T228_3">support</text:span><text:span text:style-name="T228_4"><text:s/></text:span><text:span text:style-name="T228_5">the</text:span><text:span text:style-name="T228_6"><text:s/></text:span><text:span text:style-name="T228_7">enhancement</text:span><text:span text:style-name="T228_8"><text:s/></text:span><text:span text:style-name="T228_9">of</text:span><text:span text:style-name="T228_10"><text:s/></text:span><text:span text:style-name="T228_11">institutional,</text:span><text:span text:style-name="T228_12"><text:s/></text:span><text:span text:style-name="T228_13">systemic</text:span><text:span text:style-name="T228_14"><text:s/></text:span><text:span text:style-name="T228_15">and</text:span><text:span text:style-name="T228_16"><text:s/></text:span><text:span text:style-name="T228_17">thematic</text:span><text:span text:style-name="T228_18"><text:s/></text:span><text:span text:style-name="T228_19">capabilities;</text:span></text:p>
              </text:list-item>
            </text:list>
          </text:list-item>
        </text:list>
      </text:section>
      <text:section text:style-name="S13" text:name="S13">
        <text:p text:style-name="P229"/>
        <text:p text:style-name="P230"/>
        <text:p text:style-name="P231"/>
        <text:p text:style-name="P232"/>
        <text:list text:style-name="LS10" xml:id="list51" text:continue-list="list46">
          <text:list-item>
            <text:list>
              <text:list-item>
                <text:p text:style-name="P233"><text:span text:style-name="T233_1">Means<text:s/>of<text:s/>creating<text:s/>long-term<text:s/>linkages<text:s/>between<text:s/>industry,<text:s/>academia,</text:span><text:span text:style-name="T233_2"><text:s/></text:span><text:span text:style-name="T233_3">governments</text:span><text:span text:style-name="T233_4"><text:s/></text:span><text:span text:style-name="T233_5">and</text:span><text:span text:style-name="T233_6"><text:s/></text:span><text:span text:style-name="T233_7">international</text:span><text:span text:style-name="T233_8"><text:s/></text:span><text:span text:style-name="T233_9">development</text:span><text:span text:style-name="T233_10"><text:s/></text:span><text:span text:style-name="T233_11">institutions</text:span><text:span text:style-name="T233_12"><text:s/></text:span><text:span text:style-name="T233_13">nationally,</text:span><text:span text:style-name="T233_14"><text:s/></text:span><text:span text:style-name="T233_15">regionally,<text:s/>and<text:s/>cross-regionally<text:s/>for<text:s/>research,<text:s/>operational<text:s/>economies<text:s/>of</text:span><text:span text:style-name="T233_16"><text:s/></text:span><text:span text:style-name="T233_17">scale</text:span><text:span text:style-name="T233_18"><text:s/></text:span><text:span text:style-name="T233_19">and<text:s/>scope</text:span><text:span text:style-name="T233_20"><text:s/></text:span><text:span text:style-name="T233_21">as</text:span><text:span text:style-name="T233_22"><text:s/></text:span><text:span text:style-name="T233_23">well</text:span><text:span text:style-name="T233_24"><text:s/></text:span><text:span text:style-name="T233_25">as</text:span><text:span text:style-name="T233_26"><text:s/></text:span><text:span text:style-name="T233_27">sustainability</text:span><text:span text:style-name="T233_28"><text:s/></text:span><text:span text:style-name="T233_29">in</text:span><text:span text:style-name="T233_30"><text:s/></text:span><text:span text:style-name="T233_31">terms</text:span><text:span text:style-name="T233_32"><text:s/></text:span><text:span text:style-name="T233_33">of</text:span><text:span text:style-name="T233_34"><text:s/></text:span><text:span text:style-name="T233_35">resources;</text:span></text:p>
              </text:list-item>
              <text:list-item>
                <text:p text:style-name="P234"><text:span text:style-name="T234_1">A</text:span><text:span text:style-name="T234_2"><text:s/></text:span><text:span text:style-name="T234_3">framework</text:span><text:span text:style-name="T234_4"><text:s/></text:span><text:span text:style-name="T234_5">of</text:span><text:span text:style-name="T234_6"><text:s/></text:span><text:span text:style-name="T234_7">monitoring,</text:span><text:span text:style-name="T234_8"><text:s/></text:span><text:span text:style-name="T234_9">learning,</text:span><text:span text:style-name="T234_10"><text:s/></text:span><text:span text:style-name="T234_11">evaluation</text:span><text:span text:style-name="T234_12"><text:s/></text:span><text:span text:style-name="T234_13">and</text:span><text:span text:style-name="T234_14"><text:s/></text:span><text:span text:style-name="T234_15">adaptation;</text:span></text:p>
              </text:list-item>
              <text:list-item>
                <text:p text:style-name="P235"><text:span text:style-name="T235_1">An<text:s/>framework<text:s/>for<text:s/>knowledge<text:s/>dissemination,<text:s/>network<text:s/>building<text:s/>and</text:span><text:span text:style-name="T235_2"><text:s/></text:span><text:span text:style-name="T235_3">knowledge</text:span><text:span text:style-name="T235_4"><text:s/></text:span><text:span text:style-name="T235_5">translation</text:span><text:span text:style-name="T235_6"><text:s/></text:span><text:span text:style-name="T235_7">for</text:span><text:span text:style-name="T235_8"><text:s/></text:span><text:span text:style-name="T235_9">policy</text:span><text:span text:style-name="T235_10"><text:s/></text:span><text:span text:style-name="T235_11">and<text:s/>regulatory</text:span><text:span text:style-name="T235_12"><text:s/></text:span><text:span text:style-name="T235_13">uptake;</text:span><text:span text:style-name="T235_14"><text:s/></text:span><text:span text:style-name="T235_15">and</text:span></text:p>
              </text:list-item>
              <text:list-item>
                <text:p text:style-name="P236"><text:span text:style-name="T236_1">An</text:span><text:span text:style-name="T236_2"><text:s/></text:span><text:span text:style-name="T236_3">appropriate</text:span><text:span text:style-name="T236_4"><text:s/></text:span><text:span text:style-name="T236_5">governance</text:span><text:span text:style-name="T236_6"><text:s/></text:span><text:span text:style-name="T236_7">and</text:span><text:span text:style-name="T236_8"><text:s/></text:span><text:span text:style-name="T236_9">management</text:span><text:span text:style-name="T236_10"><text:s/></text:span><text:span text:style-name="T236_11">structure</text:span><text:span text:style-name="T236_12"><text:s/></text:span><text:span text:style-name="T236_13">for</text:span><text:span text:style-name="T236_14"><text:s/></text:span><text:span text:style-name="T236_15">ensuring</text:span><text:span text:style-name="T236_16"><text:s/></text:span><text:span text:style-name="T236_17">credibility,</text:span><text:span text:style-name="T236_18"><text:s/></text:span><text:span text:style-name="T236_19">coherence<text:s/>and</text:span><text:span text:style-name="T236_20"><text:s/></text:span><text:span text:style-name="T236_21">quality</text:span><text:span text:style-name="T236_22"><text:s/></text:span><text:span text:style-name="T236_23">control.</text:span></text:p>
              </text:list-item>
            </text:list>
          </text:list-item>
          <text:list-item>
            <text:p text:style-name="P237"><text:span text:style-name="T237_1">Design<text:s/>process</text:span><text:span text:style-name="T237_2">:<text:s/>The<text:s/>design<text:s/>phase<text:s/>will<text:s/>draw<text:s/>on<text:s/>regional<text:s/>expertise<text:s/>to</text:span><text:span text:style-name="T237_3"><text:s/></text:span><text:span text:style-name="T237_4">assess<text:s/>the<text:s/>current<text:s/>AI<text:s/>ecosystem<text:s/>and<text:s/>policy<text:s/>landscape<text:s/>in<text:s/>the<text:s/>region’s<text:s/>LMICs,</text:span><text:span text:style-name="T237_5"><text:s/></text:span><text:span text:style-name="T237_6">including<text:s/>relevant<text:s/>institutions,<text:s/>research<text:s/>and<text:s/>policy<text:s/>priorities,<text:s/>and<text:s/>capacity<text:s/>needs.</text:span><text:span text:style-name="T237_7"><text:s/></text:span><text:span text:style-name="T237_8">In</text:span><text:span text:style-name="T237_9"><text:s/></text:span><text:span text:style-name="T237_10">addition</text:span><text:span text:style-name="T237_11"><text:s/></text:span><text:span text:style-name="T237_12">to</text:span><text:span text:style-name="T237_13"><text:s/></text:span><text:span text:style-name="T237_14">laying</text:span><text:span text:style-name="T237_15"><text:s/></text:span><text:span text:style-name="T237_16">out</text:span><text:span text:style-name="T237_17"><text:s/></text:span><text:span text:style-name="T237_18">a</text:span><text:span text:style-name="T237_19"><text:s/></text:span><text:span text:style-name="T237_20">regional</text:span><text:span text:style-name="T237_21"><text:s/></text:span><text:span text:style-name="T237_22">responsible</text:span><text:span text:style-name="T237_23"><text:s/></text:span><text:span text:style-name="T237_24">AI</text:span><text:span text:style-name="T237_25"><text:s/></text:span><text:span text:style-name="T237_26">ecosystem</text:span><text:span text:style-name="T237_27"><text:s/></text:span><text:span text:style-name="T237_28">agenda,</text:span><text:span text:style-name="T237_29"><text:s/></text:span><text:span text:style-name="T237_30">key</text:span><text:span text:style-name="T237_31"><text:s/></text:span><text:span text:style-name="T237_32">objectives<text:s/>of<text:s/>the<text:s/>design<text:s/>phase<text:s/>will<text:s/>be<text:s/>to<text:s/>engage<text:s/>key<text:s/>national<text:s/>agencies<text:s/>and</text:span><text:span text:style-name="T237_33"><text:s/></text:span><text:span text:style-name="T237_34">institutions</text:span><text:span text:style-name="T237_35"><text:s/></text:span><text:span text:style-name="T237_36">in</text:span><text:span text:style-name="T237_37"><text:s/></text:span><text:span text:style-name="T237_38">Australia,</text:span><text:span text:style-name="T237_39"><text:s/></text:span><text:span text:style-name="T237_40">India,</text:span><text:span text:style-name="T237_41"><text:s/></text:span><text:span text:style-name="T237_42">Japan,</text:span><text:span text:style-name="T237_43"><text:s/></text:span><text:span text:style-name="T237_44">Korea</text:span><text:span text:style-name="T237_45"><text:s/></text:span><text:span text:style-name="T237_46">and</text:span><text:span text:style-name="T237_47"><text:s/></text:span><text:span text:style-name="T237_48">Singapore</text:span><text:span text:style-name="T237_49"><text:s/></text:span><text:span text:style-name="T237_50">to</text:span><text:span text:style-name="T237_51"><text:s/></text:span><text:span text:style-name="T237_52">develop</text:span><text:span text:style-name="T237_53"><text:s/></text:span><text:span text:style-name="T237_54">collaborative<text:s/>initiatives<text:s/>and<text:s/>ensue<text:s/>researchers,<text:s/>policymakers<text:s/>and<text:s/>AI<text:s/>actors<text:s/>in<text:s/>the</text:span><text:span text:style-name="T237_55"><text:s/></text:span><text:span text:style-name="T237_56">region’s<text:s/>LMICs<text:s/>are<text:s/>guiding<text:s/>the<text:s/>design<text:s/>and<text:s/>agenda<text:s/>setting.<text:s/>The<text:s/>workplan<text:s/>will</text:span><text:span text:style-name="T237_57"><text:s/></text:span><text:span text:style-name="T237_58">consist</text:span><text:span text:style-name="T237_59"><text:s/></text:span><text:span text:style-name="T237_60">of</text:span><text:span text:style-name="T237_61"><text:s/></text:span><text:span text:style-name="T237_62">the</text:span><text:span text:style-name="T237_63"><text:s/></text:span><text:span text:style-name="T237_64">following</text:span><text:span text:style-name="T237_65"><text:s/></text:span><text:span text:style-name="T237_66">steps</text:span><text:span text:style-name="T237_67"><text:s/></text:span><text:span text:style-name="T237_68">(the</text:span><text:span text:style-name="T237_69"><text:s/></text:span><text:span text:style-name="T237_70">proposed</text:span><text:span text:style-name="T237_71"><text:s/></text:span><text:span text:style-name="T237_72">times</text:span><text:span text:style-name="T237_73"><text:s/></text:span><text:span text:style-name="T237_74">are</text:span><text:span text:style-name="T237_75"><text:s/></text:span><text:span text:style-name="T237_76">tentative):</text:span></text:p>
          </text:list-item>
        </text:list>
        <text:list text:style-name="LS9" xml:id="list56">
          <text:list-item>
            <text:p text:style-name="P238"><text:span text:style-name="T238_1">Framing<text:s/>(July<text:s/>-<text:s/>August):<text:s/>IDRC<text:s/>will<text:s/>create<text:s/>a<text:s/>short<text:s/>(&lt;10<text:s/>pages)<text:s/>Terms<text:s/>of</text:span><text:span text:style-name="T238_2"><text:s/></text:span><text:span text:style-name="T238_3">Reference<text:s/>document<text:s/>that<text:s/>will<text:s/>describe<text:s/>the<text:s/>objectives<text:s/>of<text:s/>the<text:s/>initiative<text:s/>and</text:span><text:span text:style-name="T238_4"><text:s/></text:span><text:span text:style-name="T238_5">key</text:span><text:span text:style-name="T238_6"><text:s/></text:span><text:span text:style-name="T238_7">learning</text:span><text:span text:style-name="T238_8"><text:s/></text:span><text:span text:style-name="T238_9">questions.</text:span><text:span text:style-name="T238_10"><text:s/></text:span><text:span text:style-name="T238_11">This</text:span><text:span text:style-name="T238_12"><text:s/></text:span><text:span text:style-name="T238_13">will</text:span><text:span text:style-name="T238_14"><text:s/></text:span><text:span text:style-name="T238_15">be</text:span><text:span text:style-name="T238_16"><text:s/></text:span><text:span text:style-name="T238_17">shared</text:span><text:span text:style-name="T238_18"><text:s/></text:span><text:span text:style-name="T238_19">with</text:span><text:span text:style-name="T238_20"><text:s/></text:span><text:span text:style-name="T238_21">potential</text:span><text:span text:style-name="T238_22"><text:s/></text:span><text:span text:style-name="T238_23">regional</text:span><text:span text:style-name="T238_24"><text:s/></text:span><text:span text:style-name="T238_25">collaborators<text:s/>such<text:s/>as<text:s/>ADB,<text:s/>DFAT,<text:s/>MEA,<text:s/>JICA,<text:s/>KOICA,<text:s/>AI<text:s/>Singapore,</text:span><text:span text:style-name="T238_26"><text:s/></text:span><text:span text:style-name="T238_27">USAID<text:s/>and<text:s/>NASEM,<text:s/>as<text:s/>well<text:s/>as<text:s/>initiatives<text:s/>such<text:s/>as<text:s/>NAIRR<text:s/>for<text:s/>feedback</text:span><text:span text:style-name="T238_28"><text:s/></text:span><text:span text:style-name="T238_29">and<text:s/>comments.<text:s/>Examples<text:s/>of<text:s/>guiding<text:s/>questions<text:s/>can<text:s/>be:<text:s/>(a)<text:s/>What<text:s/>are</text:span><text:span text:style-name="T238_30"><text:s/></text:span><text:span text:style-name="T238_31">alternative<text:s/>models<text:s/>of<text:s/>shared<text:s/>computational<text:s/>resources<text:s/>that<text:s/>the<text:s/>initiative</text:span><text:span text:style-name="T238_32"><text:s/></text:span><text:span text:style-name="T238_33">can<text:s/>draw<text:s/>upon,<text:s/>(ii)<text:s/>What<text:s/>specific<text:s/>research<text:s/>questions<text:s/>and/or<text:s/>innovation</text:span><text:span text:style-name="T238_34"><text:s/></text:span><text:span text:style-name="T238_35">entry<text:s/>points<text:s/>within<text:s/>the<text:s/>thematic<text:s/>areas<text:s/>could<text:s/>create<text:s/>the<text:s/>maximum<text:s/>impact</text:span><text:span text:style-name="T238_36"><text:s/></text:span><text:span text:style-name="T238_37">and</text:span><text:span text:style-name="T238_38"><text:s/></text:span><text:span text:style-name="T238_39">ensure</text:span><text:span text:style-name="T238_40"><text:s/></text:span><text:span text:style-name="T238_41">the</text:span><text:span text:style-name="T238_42"><text:s/></text:span><text:span text:style-name="T238_43">benefits</text:span><text:span text:style-name="T238_44"><text:s/></text:span><text:span text:style-name="T238_45">of</text:span><text:span text:style-name="T238_46"><text:s/></text:span><text:span text:style-name="T238_47">AI</text:span><text:span text:style-name="T238_48"><text:s/></text:span><text:span text:style-name="T238_49">are</text:span><text:span text:style-name="T238_50"><text:s/></text:span><text:span text:style-name="T238_51">felt</text:span><text:span text:style-name="T238_52"><text:s/></text:span><text:span text:style-name="T238_53">by</text:span><text:span text:style-name="T238_54"><text:s/></text:span><text:span text:style-name="T238_55">vulnerable</text:span><text:span text:style-name="T238_56"><text:s/></text:span><text:span text:style-name="T238_57">communities.</text:span></text:p>
          </text:list-item>
          <text:list-item>
            <text:p text:style-name="P239"><text:span text:style-name="T239_1">Inception</text:span><text:span text:style-name="T239_2"><text:s/></text:span><text:span text:style-name="T239_3">(August</text:span><text:span text:style-name="T239_4"><text:s/></text:span><text:span text:style-name="T239_5">-</text:span><text:span text:style-name="T239_6"><text:s/></text:span><text:span text:style-name="T239_7">September):</text:span><text:span text:style-name="T239_8"><text:s/></text:span><text:span text:style-name="T239_9">The</text:span><text:span text:style-name="T239_10"><text:s/></text:span><text:span text:style-name="T239_11">guiding</text:span><text:span text:style-name="T239_12"><text:s/></text:span><text:span text:style-name="T239_13">questions</text:span><text:span text:style-name="T239_14"><text:s/></text:span><text:span text:style-name="T239_15">will</text:span><text:span text:style-name="T239_16"><text:s/></text:span><text:span text:style-name="T239_17">be</text:span><text:span text:style-name="T239_18"><text:s/></text:span><text:span text:style-name="T239_19">deliberated</text:span><text:span text:style-name="T239_20"><text:s/></text:span><text:span text:style-name="T239_21">upon</text:span><text:span text:style-name="T239_22"><text:s/></text:span><text:span text:style-name="T239_23">in</text:span><text:span text:style-name="T239_24"><text:s/></text:span><text:span text:style-name="T239_25">an</text:span><text:span text:style-name="T239_26"><text:s/></text:span><text:span text:style-name="T239_27">in-person</text:span><text:span text:style-name="T239_28"><text:s/></text:span><text:span text:style-name="T239_29">closed-door</text:span><text:span text:style-name="T239_30"><text:s/></text:span><text:span text:style-name="T239_31">meeting.</text:span><text:span text:style-name="T239_32"><text:s/></text:span><text:span text:style-name="T239_33">The</text:span><text:span text:style-name="T239_34"><text:s/></text:span><text:span text:style-name="T239_35">meeting</text:span><text:span text:style-name="T239_36"><text:s/></text:span><text:span text:style-name="T239_37">will</text:span><text:span text:style-name="T239_38"><text:s/></text:span><text:span text:style-name="T239_39">invite</text:span><text:span text:style-name="T239_40"><text:s/></text:span><text:span text:style-name="T239_41">thematic<text:s/>and<text:s/>technical<text:s/>experts<text:s/>both<text:s/>from<text:s/>the<text:s/>region<text:s/>and<text:s/>from<text:s/>outside.<text:s/>It</text:span><text:span text:style-name="T239_42"><text:s/></text:span><text:span text:style-name="T239_43">will</text:span><text:span text:style-name="T239_44"><text:s/></text:span><text:span text:style-name="T239_45">also</text:span><text:span text:style-name="T239_46"><text:s/></text:span><text:span text:style-name="T239_47">include</text:span><text:span text:style-name="T239_48"><text:s/></text:span><text:span text:style-name="T239_49">representatives</text:span><text:span text:style-name="T239_50"><text:s/></text:span><text:span text:style-name="T239_51">from</text:span><text:span text:style-name="T239_52"><text:s/></text:span><text:span text:style-name="T239_53">the</text:span><text:span text:style-name="T239_54"><text:s/></text:span><text:span text:style-name="T239_55">private</text:span><text:span text:style-name="T239_56"><text:s/></text:span><text:span text:style-name="T239_57">sector,</text:span><text:span text:style-name="T239_58"><text:s/></text:span><text:span text:style-name="T239_59">specifically</text:span><text:span text:style-name="T239_60"><text:s/></text:span><text:span text:style-name="T239_61">multinationals<text:s/>in<text:s/>data,<text:s/>algorithms<text:s/>and<text:s/>information<text:s/>technologies<text:s/>that<text:s/>can</text:span><text:span text:style-name="T239_62"><text:s/></text:span><text:span text:style-name="T239_63">potentially<text:s/>support<text:s/>the<text:s/>initiative<text:s/>financially<text:s/>or<text:s/>otherwise.<text:s/>Over<text:s/>the<text:s/>course</text:span><text:span text:style-name="T239_64"><text:s/></text:span><text:span text:style-name="T239_65">of<text:s/>two<text:s/>days,<text:s/>participants<text:s/>will<text:s/>provide<text:s/>insights<text:s/>into<text:s/>critical<text:s/>research<text:s/>gaps</text:span><text:span text:style-name="T239_66"><text:s/></text:span><text:span text:style-name="T239_67">for</text:span><text:span text:style-name="T239_68"><text:s/></text:span><text:span text:style-name="T239_69">each<text:s/>of</text:span><text:span text:style-name="T239_70"><text:s/></text:span><text:span text:style-name="T239_71">the</text:span><text:span text:style-name="T239_72"><text:s/></text:span><text:span text:style-name="T239_73">themes<text:s/>in</text:span><text:span text:style-name="T239_74"><text:s/></text:span><text:span text:style-name="T239_75">the</text:span><text:span text:style-name="T239_76"><text:s/></text:span><text:span text:style-name="T239_77">region’s</text:span><text:span text:style-name="T239_78"><text:s/></text:span><text:span text:style-name="T239_79">LMICs.</text:span></text:p>
          </text:list-item>
          <text:list-item>
            <text:p text:style-name="P240"><text:span text:style-name="T240_1">Scoping<text:s/>(October<text:s/>2024<text:s/>–<text:s/>March<text:s/>2025):<text:s/>IDRC<text:s/>will<text:s/>contract<text:s/>an<text:s/>external</text:span><text:span text:style-name="T240_2"><text:s/></text:span><text:span text:style-name="T240_3">consulting</text:span><text:span text:style-name="T240_4"><text:s/></text:span><text:span text:style-name="T240_5">firm</text:span><text:span text:style-name="T240_6"><text:s/></text:span><text:span text:style-name="T240_7">or</text:span><text:span text:style-name="T240_8"><text:s/></text:span><text:span text:style-name="T240_9">consortium</text:span><text:span text:style-name="T240_10"><text:s/></text:span><text:span text:style-name="T240_11">to</text:span><text:span text:style-name="T240_12"><text:s/></text:span><text:span text:style-name="T240_13">lead</text:span><text:span text:style-name="T240_14"><text:s/></text:span><text:span text:style-name="T240_15">the</text:span><text:span text:style-name="T240_16"><text:s/></text:span><text:span text:style-name="T240_17">regional</text:span><text:span text:style-name="T240_18"><text:s/></text:span><text:span text:style-name="T240_19">scoping,</text:span><text:span text:style-name="T240_20"><text:s/></text:span><text:span text:style-name="T240_21">coordinate</text:span><text:span text:style-name="T240_22"><text:s/></text:span><text:span text:style-name="T240_23">and</text:span><text:span text:style-name="T240_24"><text:s/></text:span><text:span text:style-name="T240_25">facilitate<text:s/>the<text:s/>in-person<text:s/>meeting,<text:s/>and<text:s/>to<text:s/>map<text:s/>institutions<text:s/>that<text:s/>are<text:s/>well-</text:span><text:span text:style-name="T240_26"><text:s/></text:span><text:span text:style-name="T240_27">positioned</text:span><text:span text:style-name="T240_28"><text:s/></text:span><text:span text:style-name="T240_29">in</text:span><text:span text:style-name="T240_30"><text:s/></text:span><text:span text:style-name="T240_31">the</text:span><text:span text:style-name="T240_32"><text:s/></text:span><text:span text:style-name="T240_33">countries</text:span><text:span text:style-name="T240_34"><text:s/></text:span><text:span text:style-name="T240_35">of</text:span><text:span text:style-name="T240_36"><text:s/></text:span><text:span text:style-name="T240_37">interest</text:span><text:span text:style-name="T240_38"><text:s/></text:span><text:span text:style-name="T240_39">and</text:span><text:span text:style-name="T240_40"><text:s/></text:span><text:span text:style-name="T240_41">regionally</text:span><text:span text:style-name="T240_42"><text:s/></text:span><text:span text:style-name="T240_43">to</text:span><text:span text:style-name="T240_44"><text:s/></text:span><text:span text:style-name="T240_45">be</text:span><text:span text:style-name="T240_46"><text:s/></text:span><text:span text:style-name="T240_47">implementation</text:span><text:span text:style-name="T240_48"><text:s/></text:span><text:span text:style-name="T240_49">partners</text:span><text:span text:style-name="T240_50"><text:s/></text:span><text:span text:style-name="T240_51">for</text:span><text:span text:style-name="T240_52"><text:s/></text:span><text:span text:style-name="T240_53">innovation,</text:span><text:span text:style-name="T240_54"><text:s/></text:span><text:span text:style-name="T240_55">scaling</text:span><text:span text:style-name="T240_56"><text:s/></text:span><text:span text:style-name="T240_57">and</text:span><text:span text:style-name="T240_58"><text:s/></text:span><text:span text:style-name="T240_59">policy</text:span><text:span text:style-name="T240_60"><text:s/></text:span><text:span text:style-name="T240_61">research.</text:span><text:span text:style-name="T240_62"><text:s/></text:span><text:span text:style-name="T240_63">The</text:span><text:span text:style-name="T240_64"><text:s/></text:span><text:span text:style-name="T240_65">scoping</text:span><text:span text:style-name="T240_66"><text:s/></text:span><text:span text:style-name="T240_67">exercise</text:span><text:span text:style-name="T240_68"><text:s/></text:span><text:span text:style-name="T240_69">will</text:span><text:span text:style-name="T240_70"><text:s/></text:span><text:span text:style-name="T240_71">draw</text:span><text:span text:style-name="T240_72"><text:s/></text:span><text:span text:style-name="T240_73">upon</text:span><text:span text:style-name="T240_74"><text:s/></text:span><text:span text:style-name="T240_75">IDRC</text:span><text:span text:style-name="T240_76"><text:s/></text:span><text:span text:style-name="T240_77">and</text:span><text:span text:style-name="T240_78"><text:s/></text:span><text:span text:style-name="T240_79">FCDO’s</text:span><text:span text:style-name="T240_80"><text:s/></text:span><text:span text:style-name="T240_81">programming</text:span><text:span text:style-name="T240_82"><text:s/></text:span><text:span text:style-name="T240_83">connections</text:span><text:span text:style-name="T240_84"><text:s/></text:span><text:span text:style-name="T240_85">in</text:span><text:span text:style-name="T240_86"><text:s/></text:span><text:span text:style-name="T240_87">the</text:span><text:span text:style-name="T240_88"><text:s/></text:span><text:span text:style-name="T240_89">region</text:span><text:span text:style-name="T240_90"><text:s/></text:span><text:span text:style-name="T240_91">as<text:s/>well<text:s/>as<text:s/>a<text:s/>wider<text:s/>range<text:s/>of<text:s/>AI<text:s/>ecosystem<text:s/>actors.<text:s/>The<text:s/>end<text:s/>report<text:s/>will<text:s/>be<text:s/>a</text:span><text:span text:style-name="T240_92"><text:s/></text:span><text:span text:style-name="T240_93">research<text:s/>agenda<text:s/>that<text:s/>includes<text:s/>guidance<text:s/>on<text:s/>key<text:s/>knowledge<text:s/>gaps,<text:s/>an</text:span><text:span text:style-name="T240_94"><text:s/></text:span><text:span text:style-name="T240_95">assessment</text:span><text:span text:style-name="T240_96"><text:s/></text:span><text:span text:style-name="T240_97">of</text:span><text:span text:style-name="T240_98"><text:s/></text:span><text:span text:style-name="T240_99">countries</text:span><text:span text:style-name="T240_100"><text:s/></text:span><text:span text:style-name="T240_101">where</text:span><text:span text:style-name="T240_102"><text:s/></text:span><text:span text:style-name="T240_103">AI4D</text:span><text:span text:style-name="T240_104"><text:s/></text:span><text:span text:style-name="T240_105">can</text:span><text:span text:style-name="T240_106"><text:s/></text:span><text:span text:style-name="T240_107">maximize</text:span><text:span text:style-name="T240_108"><text:s/></text:span><text:span text:style-name="T240_109">impact,</text:span><text:span text:style-name="T240_110"><text:s/></text:span><text:span text:style-name="T240_111">and</text:span><text:span text:style-name="T240_112"><text:s/></text:span><text:span text:style-name="T240_113">information<text:s/>on<text:s/>institutions<text:s/>that<text:s/>may<text:s/>be<text:s/>well<text:s/>placed<text:s/>to<text:s/>participate<text:s/>in<text:s/>the</text:span><text:span text:style-name="T240_114"><text:s/></text:span><text:span text:style-name="T240_115">initiative.</text:span></text:p>
          </text:list-item>
          <text:list-item>
            <text:p text:style-name="P241"><text:span text:style-name="T241_1">Finalization</text:span><text:span text:style-name="T241_2"><text:s/></text:span><text:span text:style-name="T241_3">(March</text:span><text:span text:style-name="T241_4"><text:s/></text:span><text:span text:style-name="T241_5">2025):</text:span><text:span text:style-name="T241_6"><text:s/></text:span><text:span text:style-name="T241_7">The</text:span><text:span text:style-name="T241_8"><text:s/></text:span><text:span text:style-name="T241_9">report</text:span><text:span text:style-name="T241_10"><text:s/></text:span><text:span text:style-name="T241_11">will</text:span><text:span text:style-name="T241_12"><text:s/></text:span><text:span text:style-name="T241_13">be</text:span><text:span text:style-name="T241_14"><text:s/></text:span><text:span text:style-name="T241_15">circulated</text:span><text:span text:style-name="T241_16"><text:s/></text:span><text:span text:style-name="T241_17">to</text:span><text:span text:style-name="T241_18"><text:s/></text:span><text:span text:style-name="T241_19">the</text:span><text:span text:style-name="T241_20"><text:s/></text:span><text:span text:style-name="T241_21">management</text:span><text:span text:style-name="T241_22"><text:s/></text:span><text:span text:style-name="T241_23">and</text:span><text:span text:style-name="T241_24"><text:s/></text:span><text:span text:style-name="T241_25">governing</text:span><text:span text:style-name="T241_26"><text:s/></text:span><text:span text:style-name="T241_27">committees</text:span><text:span text:style-name="T241_28"><text:s/></text:span><text:span text:style-name="T241_29">of</text:span><text:span text:style-name="T241_30"><text:s/></text:span><text:span text:style-name="T241_31">AI4D.</text:span><text:span text:style-name="T241_32"><text:s/></text:span><text:span text:style-name="T241_33">The</text:span><text:span text:style-name="T241_34"><text:s/></text:span><text:span text:style-name="T241_35">members</text:span><text:span text:style-name="T241_36"><text:s/></text:span><text:span text:style-name="T241_37">will</text:span><text:span text:style-name="T241_38"><text:s/></text:span><text:span text:style-name="T241_39">consider<text:s/>all</text:span><text:span text:style-name="T241_40"><text:s/></text:span><text:span text:style-name="T241_41">aspects</text:span><text:span text:style-name="T241_42"><text:s/></text:span><text:span text:style-name="T241_43">of</text:span><text:span text:style-name="T241_44"><text:s/></text:span><text:span text:style-name="T241_45">the<text:s/>program</text:span><text:span text:style-name="T241_46"><text:s/></text:span><text:span text:style-name="T241_47">in</text:span><text:span text:style-name="T241_48"><text:s/></text:span><text:span text:style-name="T241_49">making<text:s/>their<text:s/>decisions.</text:span></text:p>
          </text:list-item>
        </text:list>
      </text:section>
      <text:section text:style-name="S14" text:name="S14">
        <text:p text:style-name="P242"/>
      </text:section>
      <text:section text:style-name="S15" text:name="S15">
        <text:p text:style-name="P243"/>
        <text:p text:style-name="P244"/>
        <text:p text:style-name="P245"/>
        <text:p text:style-name="P246"/>
        <text:p text:style-name="P247"><text:span text:style-name="T247_1">Schedule<text:s/>3</text:span><text:span text:style-name="T247_2"><text:s/></text:span><text:span text:style-name="T247_3">to</text:span><text:span text:style-name="T247_4"><text:s/></text:span><text:span text:style-name="T247_5">this</text:span><text:span text:style-name="T247_6"><text:s/></text:span><text:span text:style-name="T247_7">Amendment</text:span></text:p>
        <text:p text:style-name="P248"/>
        <text:p text:style-name="P249"/>
        <text:h text:style-name="P250" text:outline-level="1"><text:span text:style-name="T250_1">ADDENDUM</text:span><text:span text:style-name="T250_2"><text:s/></text:span><text:span text:style-name="T250_3">TO</text:span><text:span text:style-name="T250_4"><text:s/></text:span><text:span text:style-name="T250_5">BUSINESS</text:span><text:span text:style-name="T250_6"><text:s/></text:span><text:span text:style-name="T250_7">CASE</text:span></text:h>
        <text:p text:style-name="P251"/>
        <text:p text:style-name="P252"/>
        <text:p text:style-name="P253"><text:span text:style-name="T253_1">INCLUDING</text:span><text:span text:style-name="T253_2"><text:s/></text:span><text:span text:style-name="T253_3">FOR</text:span><text:span text:style-name="T253_4"><text:s/></text:span><text:span text:style-name="T253_5">BRIDGE<text:s/>FUNDING<text:s/>AND</text:span><text:span text:style-name="T253_6"><text:s/></text:span><text:span text:style-name="T253_7">SCALE-UP</text:span><text:span text:style-name="T253_8"><text:s/></text:span><text:span text:style-name="T253_9">COST</text:span><text:span text:style-name="T253_10"><text:s/></text:span><text:span text:style-name="T253_11">EXTENSIONS</text:span></text:p>
        <text:p text:style-name="P254"/>
        <text:p text:style-name="P255"/>
        <text:p text:style-name="P256"/>
        <table:table table:style-name="Table6">
          <table:table-column table:style-name="Column11"/>
          <table:table-column table:style-name="Column12"/>
          <table:table-row table:style-name="Row36">
            <table:table-cell table:style-name="Cell69" table:number-columns-spanned="2">
              <text:p text:style-name="P257"><text:span text:style-name="T257_1">SUMMARY</text:span><text:span text:style-name="T257_2"><text:s/></text:span><text:span text:style-name="T257_3">INFORMATION</text:span></text:p>
            </table:table-cell>
            <table:covered-table-cell/>
          </table:table-row>
          <table:table-row table:style-name="Row37">
            <table:table-cell table:style-name="Cell70">
              <text:p text:style-name="P258"><text:span text:style-name="T258_1">Project</text:span><text:span text:style-name="T258_2"><text:s/></text:span><text:span text:style-name="T258_3">Name</text:span></text:p>
            </table:table-cell>
            <table:table-cell table:style-name="Cell71">
              <text:p text:style-name="P259"><text:span text:style-name="T259_1">AI</text:span><text:span text:style-name="T259_2"><text:s/></text:span><text:span text:style-name="T259_3">for</text:span><text:span text:style-name="T259_4"><text:s/></text:span><text:span text:style-name="T259_5">Development:</text:span><text:span text:style-name="T259_6"><text:s/></text:span><text:span text:style-name="T259_7">Responsible</text:span><text:span text:style-name="T259_8"><text:s/></text:span><text:span text:style-name="T259_9">AI,</text:span><text:span text:style-name="T259_10"><text:s/></text:span><text:span text:style-name="T259_11">Empowering</text:span><text:span text:style-name="T259_12"><text:s/></text:span><text:span text:style-name="T259_13">People</text:span></text:p>
            </table:table-cell>
          </table:table-row>
          <table:table-row table:style-name="Row38">
            <table:table-cell table:style-name="Cell72">
              <text:p text:style-name="P260"><text:span text:style-name="T260_1">Country</text:span><text:span text:style-name="T260_2"><text:s/></text:span><text:span text:style-name="T260_3">or</text:span><text:span text:style-name="T260_4"><text:s/></text:span><text:span text:style-name="T260_5">region<text:s/>targeted</text:span></text:p>
            </table:table-cell>
            <table:table-cell table:style-name="Cell73">
              <text:p text:style-name="P261"><text:span text:style-name="T261_1">Africa</text:span></text:p>
            </table:table-cell>
          </table:table-row>
          <table:table-row table:style-name="Row39">
            <table:table-cell table:style-name="Cell74">
              <text:p text:style-name="P262"><text:span text:style-name="T262_1">Type</text:span><text:span text:style-name="T262_2"><text:s/></text:span><text:span text:style-name="T262_3">of</text:span><text:span text:style-name="T262_4"><text:s/></text:span><text:span text:style-name="T262_5">cost</text:span><text:span text:style-name="T262_6"><text:s/></text:span><text:span text:style-name="T262_7">extension</text:span><text:span text:style-name="T262_8"><text:s/></text:span><text:span text:style-name="T262_9">(if</text:span><text:span text:style-name="T262_10"><text:s/></text:span><text:span text:style-name="T262_11">applicable)</text:span></text:p>
            </table:table-cell>
            <table:table-cell table:style-name="Cell75">
              <text:p text:style-name="P263"><text:span text:style-name="T263_1">Cost<text:s/>extension<text:s/>to<text:s/>expand<text:s/>geographic</text:span><text:span text:style-name="T263_2"><text:s/></text:span><text:span text:style-name="T263_3">scope</text:span><text:span text:style-name="T263_4"><text:s/></text:span><text:span text:style-name="T263_5">to</text:span><text:span text:style-name="T263_6"><text:s/></text:span><text:span text:style-name="T263_7">the<text:s/>Indo-Pacific</text:span></text:p>
            </table:table-cell>
          </table:table-row>
          <table:table-row table:style-name="Row40">
            <table:table-cell table:style-name="Cell76">
              <text:p text:style-name="P264"><text:span text:style-name="T264_1">Original</text:span><text:span text:style-name="T264_2"><text:s/></text:span><text:span text:style-name="T264_3">project</text:span><text:span text:style-name="T264_4"><text:s/></text:span><text:span text:style-name="T264_5">budget</text:span></text:p>
            </table:table-cell>
            <table:table-cell table:style-name="Cell77">
              <text:p text:style-name="P265"><text:span text:style-name="T265_1">£38m</text:span></text:p>
            </table:table-cell>
          </table:table-row>
          <table:table-row table:style-name="Row41">
            <table:table-cell table:style-name="Cell78">
              <text:p text:style-name="P266"><text:span text:style-name="T266_1">Original</text:span><text:span text:style-name="T266_2"><text:s/></text:span><text:span text:style-name="T266_3">project</text:span><text:span text:style-name="T266_4"><text:s/></text:span><text:span text:style-name="T266_5">start</text:span><text:span text:style-name="T266_6"><text:s/></text:span><text:span text:style-name="T266_7">and</text:span><text:span text:style-name="T266_8"><text:s/></text:span><text:span text:style-name="T266_9">end</text:span><text:span text:style-name="T266_10"><text:s/></text:span><text:span text:style-name="T266_11">dates</text:span></text:p>
            </table:table-cell>
            <table:table-cell table:style-name="Cell79">
              <text:p text:style-name="P267"><text:span text:style-name="T267_1">1</text:span><text:span text:style-name="T267_2"><text:s/></text:span><text:span text:style-name="T267_3">April</text:span><text:span text:style-name="T267_4"><text:s/></text:span><text:span text:style-name="T267_5">2024</text:span><text:span text:style-name="T267_6"><text:s/></text:span><text:span text:style-name="T267_7">–</text:span><text:span text:style-name="T267_8"><text:s/></text:span><text:span text:style-name="T267_9">31</text:span><text:span text:style-name="T267_10"><text:s/></text:span><text:span text:style-name="T267_11">March</text:span><text:span text:style-name="T267_12"><text:s/></text:span><text:span text:style-name="T267_13">2029</text:span></text:p>
            </table:table-cell>
          </table:table-row>
          <table:table-row table:style-name="Row42">
            <table:table-cell table:style-name="Cell80">
              <text:p text:style-name="P268"><text:span text:style-name="T268_1">Cost</text:span><text:span text:style-name="T268_2"><text:s/></text:span><text:span text:style-name="T268_3">extension</text:span><text:span text:style-name="T268_4"><text:s/></text:span><text:span text:style-name="T268_5">value</text:span><text:span text:style-name="T268_6"><text:s/></text:span><text:span text:style-name="T268_7">(if</text:span><text:span text:style-name="T268_8"><text:s/></text:span><text:span text:style-name="T268_9">applicable)</text:span></text:p>
            </table:table-cell>
            <table:table-cell table:style-name="Cell81">
              <text:p text:style-name="P269"><text:span text:style-name="T269_1">£20m</text:span></text:p>
            </table:table-cell>
          </table:table-row>
          <table:table-row table:style-name="Row43">
            <table:table-cell table:style-name="Cell82">
              <text:p text:style-name="P270"><text:span text:style-name="T270_1">New</text:span><text:span text:style-name="T270_2"><text:s/></text:span><text:span text:style-name="T270_3">reduced</text:span><text:span text:style-name="T270_4"><text:s/></text:span><text:span text:style-name="T270_5">budget</text:span><text:span text:style-name="T270_6"><text:s/></text:span><text:span text:style-name="T270_7">(if</text:span><text:span text:style-name="T270_8"><text:s/></text:span><text:span text:style-name="T270_9">applicable)</text:span></text:p>
            </table:table-cell>
            <table:table-cell table:style-name="Cell83">
              <text:p text:style-name="P271"/>
            </table:table-cell>
          </table:table-row>
          <table:table-row table:style-name="Row44">
            <table:table-cell table:style-name="Cell84">
              <text:p text:style-name="P272"><text:span text:style-name="T272_1">New</text:span><text:span text:style-name="T272_2"><text:s/></text:span><text:span text:style-name="T272_3">project</text:span><text:span text:style-name="T272_4"><text:s/></text:span><text:span text:style-name="T272_5">end</text:span><text:span text:style-name="T272_6"><text:s/></text:span><text:span text:style-name="T272_7">date<text:s/>(if</text:span><text:span text:style-name="T272_8"><text:s/></text:span><text:span text:style-name="T272_9">applicable)</text:span></text:p>
            </table:table-cell>
            <table:table-cell table:style-name="Cell85">
              <text:p text:style-name="P273"/>
            </table:table-cell>
          </table:table-row>
          <table:table-row table:style-name="Row45">
            <table:table-cell table:style-name="Cell86">
              <text:p text:style-name="P274"><text:span text:style-name="T274_1">Business</text:span><text:span text:style-name="T274_2"><text:s/></text:span><text:span text:style-name="T274_3">Case</text:span><text:span text:style-name="T274_4"><text:s/></text:span><text:span text:style-name="T274_5">Quest</text:span><text:span text:style-name="T274_6"><text:s/></text:span><text:span text:style-name="T274_7">Document</text:span><text:span text:style-name="T274_8"><text:s/></text:span><text:span text:style-name="T274_9">No.</text:span></text:p>
            </table:table-cell>
            <table:table-cell table:style-name="Cell87">
              <text:p text:style-name="P275"/>
            </table:table-cell>
          </table:table-row>
        </table:table>
        <text:p text:style-name="P276"/>
        <text:p text:style-name="P277"/>
        <table:table table:style-name="Table7">
          <table:table-column table:style-name="Column13"/>
          <table:table-row table:style-name="Row46">
            <table:table-cell table:style-name="Cell88">
              <text:p text:style-name="P278"><text:span text:style-name="T278_1">INFORMATION</text:span></text:p>
            </table:table-cell>
          </table:table-row>
          <table:table-row table:style-name="Row47">
            <table:table-cell table:style-name="Cell89">
              <text:p text:style-name="P279"><text:span text:style-name="T279_1">What</text:span><text:span text:style-name="T279_2"><text:s/></text:span><text:span text:style-name="T279_3">is</text:span><text:span text:style-name="T279_4"><text:s/></text:span><text:span text:style-name="T279_5">the<text:s/>project’s</text:span><text:span text:style-name="T279_6"><text:s/></text:span><text:span text:style-name="T279_7">purpose?</text:span></text:p>
            </table:table-cell>
          </table:table-row>
          <table:table-row table:style-name="Row48">
            <table:table-cell table:style-name="Cell90">
              <text:p text:style-name="P280"><text:span text:style-name="T280_1">The</text:span><text:span text:style-name="T280_2"><text:s/></text:span><text:span text:style-name="T280_3">project’s</text:span><text:span text:style-name="T280_4"><text:s/></text:span><text:span text:style-name="T280_5">purpose</text:span><text:span text:style-name="T280_6"><text:s/></text:span><text:span text:style-name="T280_7">is</text:span><text:span text:style-name="T280_8"><text:s/></text:span><text:span text:style-name="T280_9">to</text:span><text:span text:style-name="T280_10"><text:s/></text:span><text:span text:style-name="T280_11">unite</text:span><text:span text:style-name="T280_12"><text:s/></text:span><text:span text:style-name="T280_13">with</text:span><text:span text:style-name="T280_14"><text:s/></text:span><text:span text:style-name="T280_15">African</text:span><text:span text:style-name="T280_16"><text:s/></text:span><text:span text:style-name="T280_17">partners</text:span><text:span text:style-name="T280_18"><text:s/></text:span><text:span text:style-name="T280_19">to</text:span><text:span text:style-name="T280_20"><text:s/></text:span><text:span text:style-name="T280_21">combat</text:span><text:span text:style-name="T280_22"><text:s/></text:span><text:span text:style-name="T280_23">inequality</text:span><text:span text:style-name="T280_24"><text:s/></text:span><text:span text:style-name="T280_25">through</text:span><text:span text:style-name="T280_26"><text:s/></text:span><text:span text:style-name="T280_27">responsible<text:s/>AI<text:s/>made<text:s/>in<text:s/>Africa.<text:s/>This<text:s/>addendum<text:s/>proposes<text:s/>we<text:s/>expand<text:s/>this<text:s/>purpose</text:span><text:span text:style-name="T280_28"><text:s/></text:span><text:span text:style-name="T280_29">to</text:span><text:span text:style-name="T280_30"><text:s/></text:span><text:span text:style-name="T280_31">include</text:span><text:span text:style-name="T280_32"><text:s/></text:span><text:span text:style-name="T280_33">the</text:span><text:span text:style-name="T280_34"><text:s/></text:span><text:span text:style-name="T280_35">Indo-Pacific</text:span><text:span text:style-name="T280_36"><text:s/></text:span><text:span text:style-name="T280_37">given</text:span><text:span text:style-name="T280_38"><text:s/></text:span><text:span text:style-name="T280_39">there</text:span><text:span text:style-name="T280_40"><text:s/></text:span><text:span text:style-name="T280_41">is</text:span><text:span text:style-name="T280_42"><text:s/></text:span><text:span text:style-name="T280_43">an</text:span><text:span text:style-name="T280_44"><text:s/></text:span><text:span text:style-name="T280_45">opportunity</text:span><text:span text:style-name="T280_46"><text:s/></text:span><text:span text:style-name="T280_47">to</text:span><text:span text:style-name="T280_48"><text:s/></text:span><text:span text:style-name="T280_49">crowd</text:span><text:span text:style-name="T280_50"><text:s/></text:span><text:span text:style-name="T280_51">in</text:span><text:span text:style-name="T280_52"><text:s/></text:span><text:span text:style-name="T280_53">other</text:span><text:span text:style-name="T280_54"><text:s/></text:span><text:span text:style-name="T280_55">partners.</text:span></text:p>
              <text:p text:style-name="P281"/>
              <text:p text:style-name="P282"/>
              <text:p text:style-name="P283"><text:span text:style-name="T283_1">Development<text:s/>challenge<text:s/>and<text:s/>rationale<text:s/>for<text:s/>taking<text:s/>action<text:s/>at<text:s/>this<text:s/>time:<text:s/></text:span><text:span text:style-name="T283_2">Rapid</text:span><text:span text:style-name="T283_3"><text:s/></text:span><text:span text:style-name="T283_4">advances<text:s/>in<text:s/>artificial<text:s/>intelligence<text:s/>present<text:s/>substantial<text:s/>opportunities<text:s/>and<text:s/>risks.<text:s/>AI</text:span><text:span text:style-name="T283_5"><text:s/></text:span><text:span text:style-name="T283_6">demonstrates<text:s/>potential<text:s/>to<text:s/>provide<text:s/>widespread<text:s/>access<text:s/>to<text:s/>expertise<text:s/>and<text:s/>accelerate</text:span><text:span text:style-name="T283_7"><text:s/></text:span><text:span text:style-name="T283_8">progress<text:s/>on<text:s/>a<text:s/>wide<text:s/>range<text:s/>of<text:s/>Sustainable<text:s/>Development<text:s/>Goals,<text:s/>spanning<text:s/>global</text:span><text:span text:style-name="T283_9"><text:s/></text:span><text:span text:style-name="T283_10">health,<text:s/>climate<text:s/>adaptation<text:s/>and<text:s/>mitigation,<text:s/>agriculture,<text:s/>education<text:s/>and<text:s/>economic</text:span><text:span text:style-name="T283_11"><text:s/></text:span><text:span text:style-name="T283_12">development.<text:s/>Developing<text:s/>countries<text:s/>have<text:s/>much<text:s/>at<text:s/>stake.<text:s/>The<text:s/>UK’s<text:s/>recent</text:span><text:span text:style-name="T283_13"><text:s/></text:span><text:span text:style-name="T283_14">International<text:s/>Development<text:s/>White<text:s/>Paper<text:s/></text:span><text:span text:style-name="T283_15">highlighted<text:s/>that<text:s/></text:span><text:span text:style-name="T283_16">“both<text:s/>the<text:s/>opportunities</text:span><text:span text:style-name="T283_17"><text:s/></text:span><text:span text:style-name="T283_18">and</text:span><text:span text:style-name="T283_19"><text:s/></text:span><text:span text:style-name="T283_20">the</text:span><text:span text:style-name="T283_21"><text:s/></text:span><text:span text:style-name="T283_22">risks</text:span><text:span text:style-name="T283_23"><text:s/></text:span><text:span text:style-name="T283_24">created<text:s/>by</text:span><text:span text:style-name="T283_25"><text:s/></text:span><text:span text:style-name="T283_26">AI<text:s/>are</text:span><text:span text:style-name="T283_27"><text:s/></text:span><text:span text:style-name="T283_28">amplified<text:s/>in</text:span><text:span text:style-name="T283_29"><text:s/></text:span><text:span text:style-name="T283_30">low-</text:span><text:span text:style-name="T283_31"><text:s/></text:span><text:span text:style-name="T283_32">and</text:span><text:span text:style-name="T283_33"><text:s/></text:span><text:span text:style-name="T283_34">middle-income<text:s/>country</text:span></text:p>
              <text:p text:style-name="P284"><text:span text:style-name="T284_1">contexts”</text:span><text:span text:style-name="T284_2">,</text:span><text:span text:style-name="T284_3"><text:s/></text:span><text:span text:style-name="T284_4">while</text:span><text:span text:style-name="T284_5"><text:s/></text:span><text:span text:style-name="T284_6">the</text:span><text:span text:style-name="T284_7"><text:s/></text:span><text:span text:style-name="T284_8">UK’s</text:span><text:span text:style-name="T284_9"><text:s/></text:span><text:span text:style-name="T284_10">new</text:span><text:span text:style-name="T284_11"><text:s/></text:span><text:span text:style-name="T284_12">Digital</text:span><text:span text:style-name="T284_13"><text:s/></text:span><text:span text:style-name="T284_14">Development</text:span><text:span text:style-name="T284_15"><text:s/></text:span><text:span text:style-name="T284_16">Strategy</text:span><text:span text:style-name="T284_17"><text:s/></text:span><text:span text:style-name="T284_18">stresses</text:span><text:span text:style-name="T284_19"><text:s/></text:span><text:span text:style-name="T284_20">that<text:s/></text:span><text:span text:style-name="T284_21">“the</text:span></text:p>
            </table:table-cell>
          </table:table-row>
        </table:table>
      </text:section>
      <text:section text:style-name="S16" text:name="S16">
        <text:p text:style-name="P285"/>
        <text:p text:style-name="P286"/>
        <text:p text:style-name="P287"/>
        <text:p text:style-name="P288"/>
        <text:p text:style-name="P289"/>
        <table:table table:style-name="Table8">
          <table:table-column table:style-name="Column14"/>
          <table:table-row table:style-name="Row49">
            <table:table-cell table:style-name="Cell91">
              <text:p text:style-name="P290"><text:span text:style-name="T290_1">benefits<text:s/>of<text:s/>AI<text:s/>are<text:s/>not<text:s/>automatically<text:s/>evenly<text:s/>distributed<text:s/>across<text:s/>the<text:s/>world.<text:s/>Without</text:span><text:span text:style-name="T290_2"><text:s/></text:span><text:span text:style-name="T290_3">rapid,<text:s/>careful<text:s/>and<text:s/>concerted<text:s/>policy<text:s/>efforts,<text:s/>the<text:s/>onset<text:s/>of<text:s/>AI<text:s/>could<text:s/>substantially</text:span><text:span text:style-name="T290_4"><text:s/></text:span><text:span text:style-name="T290_5">exacerbate<text:s/>existing<text:s/>inequalities<text:s/>between<text:s/>and<text:s/>within<text:s/>countries.”<text:s/></text:span><text:span text:style-name="T290_6">With<text:s/>the</text:span><text:span text:style-name="T290_7"><text:s/></text:span><text:span text:style-name="T290_8">exponential<text:s/>pace<text:s/>of<text:s/>technology<text:s/>development<text:s/>and<text:s/>the<text:s/>widespread<text:s/>economic<text:s/>and</text:span><text:span text:style-name="T290_9"><text:s/></text:span><text:span text:style-name="T290_10">geopolitical<text:s/>disruption<text:s/>it<text:s/>is<text:s/>beginning<text:s/>to<text:s/>cause,<text:s/>there<text:s/>is<text:s/>a<text:s/>narrow<text:s/>window<text:s/>of</text:span><text:span text:style-name="T290_11"><text:s/></text:span><text:span text:style-name="T290_12">opportunity</text:span><text:span text:style-name="T290_13"><text:s/></text:span><text:span text:style-name="T290_14">for</text:span><text:span text:style-name="T290_15"><text:s/></text:span><text:span text:style-name="T290_16">action</text:span><text:span text:style-name="T290_17"><text:s/></text:span><text:span text:style-name="T290_18">to</text:span><text:span text:style-name="T290_19"><text:s/></text:span><text:span text:style-name="T290_20">ensure</text:span><text:span text:style-name="T290_21"><text:s/></text:span><text:span text:style-name="T290_22">developing</text:span><text:span text:style-name="T290_23"><text:s/></text:span><text:span text:style-name="T290_24">countries</text:span><text:span text:style-name="T290_25"><text:s/></text:span><text:span text:style-name="T290_26">are</text:span><text:span text:style-name="T290_27"><text:s/></text:span><text:span text:style-name="T290_28">not</text:span><text:span text:style-name="T290_29"><text:s/></text:span><text:span text:style-name="T290_30">left</text:span><text:span text:style-name="T290_31"><text:s/></text:span><text:span text:style-name="T290_32">behind</text:span><text:span text:style-name="T290_33"><text:s/></text:span><text:span text:style-name="T290_34">and</text:span><text:span text:style-name="T290_35"><text:s/></text:span><text:span text:style-name="T290_36">have</text:span><text:span text:style-name="T290_37"><text:s/></text:span><text:span text:style-name="T290_38">the</text:span><text:span text:style-name="T290_39"><text:s/></text:span><text:span text:style-name="T290_40">capability</text:span><text:span text:style-name="T290_41"><text:s/></text:span><text:span text:style-name="T290_42">to</text:span><text:span text:style-name="T290_43"><text:s/></text:span><text:span text:style-name="T290_44">harness</text:span><text:span text:style-name="T290_45"><text:s/></text:span><text:span text:style-name="T290_46">safe,</text:span><text:span text:style-name="T290_47"><text:s/></text:span><text:span text:style-name="T290_48">responsible,</text:span><text:span text:style-name="T290_49"><text:s/></text:span><text:span text:style-name="T290_50">inclusive</text:span><text:span text:style-name="T290_51"><text:s/></text:span><text:span text:style-name="T290_52">AI</text:span><text:span text:style-name="T290_53"><text:s/></text:span><text:span text:style-name="T290_54">for</text:span><text:span text:style-name="T290_55"><text:s/></text:span><text:span text:style-name="T290_56">development.</text:span></text:p>
              <text:p text:style-name="P291"/>
              <text:p text:style-name="P292"/>
              <text:p text:style-name="P293"><text:span text:style-name="T293_1">Rationale<text:s/>for<text:s/>UK<text:s/>action:<text:s/></text:span><text:span text:style-name="T293_2">Among<text:s/>international<text:s/>development<text:s/>actors,<text:s/>the<text:s/>UK<text:s/>is</text:span><text:span text:style-name="T293_3"><text:s/></text:span><text:span text:style-name="T293_4">already<text:s/>showing<text:s/>leadership,<text:s/>having<text:s/>invested<text:s/>in<text:s/>major<text:s/>digital<text:s/>development</text:span><text:span text:style-name="T293_5"><text:s/></text:span><text:span text:style-name="T293_6">initiatives</text:span><text:span text:style-name="T293_7"><text:s/></text:span><text:span text:style-name="T293_8">for</text:span><text:span text:style-name="T293_9"><text:s/></text:span><text:span text:style-name="T293_10">over</text:span><text:span text:style-name="T293_11"><text:s/></text:span><text:span text:style-name="T293_12">a</text:span><text:span text:style-name="T293_13"><text:s/></text:span><text:span text:style-name="T293_14">decade</text:span><text:span text:style-name="T293_15"><text:s/></text:span><text:span text:style-name="T293_16">and</text:span><text:span text:style-name="T293_17"><text:s/></text:span><text:span text:style-name="T293_18">as</text:span><text:span text:style-name="T293_19"><text:s/></text:span><text:span text:style-name="T293_20">a</text:span><text:span text:style-name="T293_21"><text:s/></text:span><text:span text:style-name="T293_22">country</text:span><text:span text:style-name="T293_23"><text:s/></text:span><text:span text:style-name="T293_24">widely</text:span><text:span text:style-name="T293_25"><text:s/></text:span><text:span text:style-name="T293_26">recognised<text:s/>for</text:span><text:span text:style-name="T293_27"><text:s/></text:span><text:span text:style-name="T293_28">its</text:span><text:span text:style-name="T293_29"><text:s/></text:span><text:span text:style-name="T293_30">expertise</text:span><text:span text:style-name="T293_31"><text:s/></text:span><text:span text:style-name="T293_32">in</text:span><text:span text:style-name="T293_33"><text:s/></text:span><text:span text:style-name="T293_34">both<text:s/>AI<text:s/>and<text:s/>development.<text:s/>In<text:s/>November,<text:s/>the<text:s/>former<text:s/>Foreign<text:s/>Secretary<text:s/>announced</text:span><text:span text:style-name="T293_35"><text:s/></text:span><text:span text:style-name="T293_36">a<text:s/>new<text:s/>£38m<text:s/>AI<text:s/>for<text:s/>Development<text:s/>programme<text:s/>in<text:s/>partnership<text:s/>with<text:s/>Canada<text:s/>and<text:s/>part</text:span><text:span text:style-name="T293_37"><text:s/></text:span><text:span text:style-name="T293_38">of<text:s/>a<text:s/>wider<text:s/>coalition<text:s/>including<text:s/>USAID,<text:s/>the<text:s/>Bill<text:s/>and<text:s/>Melinda<text:s/>Gates<text:s/>Foundation,</text:span><text:span text:style-name="T293_39"><text:s/></text:span><text:span text:style-name="T293_40">Google</text:span><text:span text:style-name="T293_41"><text:s/></text:span><text:span text:style-name="T293_42">and<text:s/>Microsoft.</text:span></text:p>
              <text:p text:style-name="P294"/>
              <text:p text:style-name="P295"/>
              <text:p text:style-name="P296"><text:span text:style-name="T296_1">AI4D<text:s/></text:span><text:span text:style-name="T296_2">aims<text:s/>to<text:s/>build<text:s/>capability<text:s/>to<text:s/>harness<text:s/>safe,<text:s/>responsible,<text:s/>inclusive<text:s/>AI<text:s/>for</text:span><text:span text:style-name="T296_3"><text:s/></text:span><text:span text:style-name="T296_4">development.<text:s/>It<text:s/>aims<text:s/>to<text:s/>do<text:s/>this<text:s/>by<text:s/>investing<text:s/>across<text:s/>the<text:s/>critical<text:s/>enablers<text:s/>of<text:s/>AI</text:span><text:span text:style-name="T296_5"><text:s/></text:span><text:span text:style-name="T296_6">capability</text:span><text:span text:style-name="T296_7"><text:s/></text:span><text:span text:style-name="T296_8">and</text:span><text:span text:style-name="T296_9"><text:s/></text:span><text:span text:style-name="T296_10">addressing</text:span><text:span text:style-name="T296_11"><text:s/></text:span><text:span text:style-name="T296_12">gaps</text:span><text:span text:style-name="T296_13"><text:s/></text:span><text:span text:style-name="T296_14">in</text:span><text:span text:style-name="T296_15"><text:s/></text:span><text:span text:style-name="T296_16">FCDO’s</text:span><text:span text:style-name="T296_17"><text:s/></text:span><text:span text:style-name="T296_18">existing</text:span><text:span text:style-name="T296_19"><text:s/></text:span><text:span text:style-name="T296_20">portfolio,</text:span><text:span text:style-name="T296_21"><text:s/></text:span><text:span text:style-name="T296_22">by</text:span><text:span text:style-name="T296_23"><text:s/></text:span><text:span text:style-name="T296_24">focusing</text:span><text:span text:style-name="T296_25"><text:s/></text:span><text:span text:style-name="T296_26">on</text:span><text:span text:style-name="T296_27"><text:s/></text:span><text:span text:style-name="T296_28">the</text:span><text:span text:style-name="T296_29"><text:s/></text:span><text:span text:style-name="T296_30">following</text:span><text:span text:style-name="T296_31"><text:s/></text:span><text:span text:style-name="T296_32">pillars<text:s/>(illustrated</text:span><text:span text:style-name="T296_33"><text:s/></text:span><text:span text:style-name="T296_34">in<text:s/>Fig.1</text:span><text:span text:style-name="T296_35"><text:s/></text:span><text:span text:style-name="T296_36">below):</text:span></text:p>
              <text:p text:style-name="P297"><text:span text:style-name="T297_1">Responsible<text:s/>governance:<text:s/></text:span><text:span text:style-name="T297_2">Funding<text:s/>research<text:s/>into<text:s/>the<text:s/>responsible,<text:s/>safe<text:s/>and</text:span><text:span text:style-name="T297_3"><text:s/></text:span><text:span text:style-name="T297_4">inclusive<text:s/>use<text:s/>and<text:s/>governance<text:s/>of<text:s/>AI<text:s/>in<text:s/>African<text:s/>contexts<text:s/>through<text:s/>a<text:s/>network<text:s/>of</text:span><text:span text:style-name="T297_5"><text:s/></text:span><text:span text:style-name="T297_6">independent<text:s/>researchers<text:s/>who<text:s/>are<text:s/>informing<text:s/>their<text:s/>governments’<text:s/>and<text:s/>the</text:span><text:span text:style-name="T297_7"><text:s/></text:span><text:span text:style-name="T297_8">African<text:s/>Union’s<text:s/>AI<text:s/>strategies.<text:s/>The<text:s/>aim<text:s/>is<text:s/>to<text:s/>help<text:s/>at<text:s/>least<text:s/>10<text:s/>countries<text:s/>create</text:span><text:span text:style-name="T297_9"><text:s/></text:span><text:span text:style-name="T297_10">sound</text:span><text:span text:style-name="T297_11"><text:s/></text:span><text:span text:style-name="T297_12">regulatory</text:span><text:span text:style-name="T297_13"><text:s/></text:span><text:span text:style-name="T297_14">frameworks</text:span><text:span text:style-name="T297_15"><text:s/></text:span><text:span text:style-name="T297_16">for<text:s/>responsible,</text:span><text:span text:style-name="T297_17"><text:s/></text:span><text:span text:style-name="T297_18">equitable</text:span><text:span text:style-name="T297_19"><text:s/></text:span><text:span text:style-name="T297_20">and</text:span><text:span text:style-name="T297_21"><text:s/></text:span><text:span text:style-name="T297_22">safe</text:span><text:span text:style-name="T297_23"><text:s/></text:span><text:span text:style-name="T297_24">AI.</text:span></text:p>
              <text:p text:style-name="P298"><text:span text:style-name="T298_1">Talent</text:span><text:span text:style-name="T298_2"><text:s/></text:span><text:span text:style-name="T298_3">and</text:span><text:span text:style-name="T298_4"><text:s/></text:span><text:span text:style-name="T298_5">skills:</text:span><text:span text:style-name="T298_6"><text:s/></text:span><text:span text:style-name="T298_7">Creating</text:span><text:span text:style-name="T298_8"><text:s/></text:span><text:span text:style-name="T298_9">or</text:span><text:span text:style-name="T298_10"><text:s/></text:span><text:span text:style-name="T298_11">scaling</text:span><text:span text:style-name="T298_12"><text:s/></text:span><text:span text:style-name="T298_13">up</text:span><text:span text:style-name="T298_14"><text:s/></text:span><text:span text:style-name="T298_15">at</text:span><text:span text:style-name="T298_16"><text:s/></text:span><text:span text:style-name="T298_17">least</text:span><text:span text:style-name="T298_18"><text:s/></text:span><text:span text:style-name="T298_19">8</text:span><text:span text:style-name="T298_20"><text:s/></text:span><text:span text:style-name="T298_21">responsible</text:span><text:span text:style-name="T298_22"><text:s/></text:span><text:span text:style-name="T298_23">AI</text:span><text:span text:style-name="T298_24"><text:s/></text:span><text:span text:style-name="T298_25">research</text:span><text:span text:style-name="T298_26"><text:s/></text:span><text:span text:style-name="T298_27">labs<text:s/>at<text:s/>African<text:s/>universities,<text:s/>including<text:s/>in<text:s/>Ghana,<text:s/>Kenya,<text:s/>Nigeria,<text:s/>Rwanda,</text:span><text:span text:style-name="T298_28"><text:s/></text:span><text:span text:style-name="T298_29">Senegal<text:s/>and<text:s/>South<text:s/>Africa.<text:s/>These<text:s/>will<text:s/>target<text:s/>a<text:s/>diverse<text:s/>range<text:s/>of<text:s/>local<text:s/>talent</text:span><text:span text:style-name="T298_30"><text:s/></text:span><text:span text:style-name="T298_31">including</text:span><text:span text:style-name="T298_32"><text:s/></text:span><text:span text:style-name="T298_33">women</text:span><text:span text:style-name="T298_34"><text:s/></text:span><text:span text:style-name="T298_35">and</text:span><text:span text:style-name="T298_36"><text:s/></text:span><text:span text:style-name="T298_37">people</text:span><text:span text:style-name="T298_38"><text:s/></text:span><text:span text:style-name="T298_39">with<text:s/>disabilities.</text:span></text:p>
              <text:p text:style-name="P299"><text:span text:style-name="T299_1">Data:<text:s/></text:span><text:span text:style-name="T299_2">Developing<text:s/>locally<text:s/>relevant,<text:s/>and<text:s/>inclusive<text:s/>machine<text:s/>learning-ready</text:span><text:span text:style-name="T299_3"><text:s/></text:span><text:span text:style-name="T299_4">datasets,</text:span><text:span text:style-name="T299_5"><text:s/></text:span><text:span text:style-name="T299_6">including</text:span><text:span text:style-name="T299_7"><text:s/></text:span><text:span text:style-name="T299_8">on</text:span><text:span text:style-name="T299_9"><text:s/></text:span><text:span text:style-name="T299_10">African</text:span><text:span text:style-name="T299_11"><text:s/></text:span><text:span text:style-name="T299_12">languages</text:span><text:span text:style-name="T299_13"><text:s/></text:span><text:span text:style-name="T299_14">to</text:span><text:span text:style-name="T299_15"><text:s/></text:span><text:span text:style-name="T299_16">unlock</text:span><text:span text:style-name="T299_17"><text:s/></text:span><text:span text:style-name="T299_18">the</text:span><text:span text:style-name="T299_19"><text:s/></text:span><text:span text:style-name="T299_20">benefits</text:span><text:span text:style-name="T299_21"><text:s/></text:span><text:span text:style-name="T299_22">of</text:span><text:span text:style-name="T299_23"><text:s/></text:span><text:span text:style-name="T299_24">AI</text:span><text:span text:style-name="T299_25"><text:s/></text:span><text:span text:style-name="T299_26">to</text:span><text:span text:style-name="T299_27"><text:s/></text:span><text:span text:style-name="T299_28">the</text:span><text:span text:style-name="T299_29"><text:s/></text:span><text:span text:style-name="T299_30">700</text:span><text:span text:style-name="T299_31"><text:s/></text:span><text:span text:style-name="T299_32">million</text:span><text:span text:style-name="T299_33"><text:s/></text:span><text:span text:style-name="T299_34">people<text:s/>who</text:span><text:span text:style-name="T299_35"><text:s/></text:span><text:span text:style-name="T299_36">speak</text:span><text:span text:style-name="T299_37"><text:s/></text:span><text:span text:style-name="T299_38">46</text:span><text:span text:style-name="T299_39"><text:s/></text:span><text:span text:style-name="T299_40">African</text:span><text:span text:style-name="T299_41"><text:s/></text:span><text:span text:style-name="T299_42">languages.</text:span></text:p>
              <text:p text:style-name="P300"><text:span text:style-name="T300_1">Compute:<text:s/></text:span><text:span text:style-name="T300_2">Partnering<text:s/>with<text:s/>tech<text:s/>companies<text:s/>and<text:s/>other<text:s/>funders<text:s/>to<text:s/>make</text:span><text:span text:style-name="T300_3"><text:s/></text:span><text:span text:style-name="T300_4">access<text:s/>to<text:s/>compute<text:s/>more<text:s/>sustainable<text:s/>and<text:s/>affordable<text:s/>for<text:s/>African<text:s/>researchers</text:span><text:span text:style-name="T300_5"><text:s/></text:span><text:span text:style-name="T300_6">and</text:span><text:span text:style-name="T300_7"><text:s/></text:span><text:span text:style-name="T300_8">innovators</text:span><text:span text:style-name="T300_9"><text:s/></text:span><text:span text:style-name="T300_10">(we</text:span><text:span text:style-name="T300_11"><text:s/></text:span><text:span text:style-name="T300_12">are</text:span><text:span text:style-name="T300_13"><text:s/></text:span><text:span text:style-name="T300_14">not<text:s/>spending</text:span><text:span text:style-name="T300_15"><text:s/></text:span><text:span text:style-name="T300_16">FCDO</text:span><text:span text:style-name="T300_17"><text:s/></text:span><text:span text:style-name="T300_18">funding</text:span><text:span text:style-name="T300_19"><text:s/></text:span><text:span text:style-name="T300_20">on</text:span><text:span text:style-name="T300_21"><text:s/></text:span><text:span text:style-name="T300_22">this<text:s/>element).</text:span></text:p>
              <text:p text:style-name="P301"><text:span text:style-name="T301_1">Innovation:<text:s/></text:span><text:span text:style-name="T301_2">Finding<text:s/>and<text:s/>testing<text:s/>new<text:s/>AI<text:s/>applications<text:s/>with<text:s/>the<text:s/>highest</text:span><text:span text:style-name="T301_3"><text:s/></text:span><text:span text:style-name="T301_4">potential<text:s/>for<text:s/>impact<text:s/>on<text:s/>the<text:s/>SDGs,<text:s/>including<text:s/>new<text:s/>generative<text:s/>AI<text:s/>use<text:s/>cases.</text:span><text:span text:style-name="T301_5"><text:s/></text:span><text:span text:style-name="T301_6">This</text:span><text:span text:style-name="T301_7"><text:s/></text:span><text:span text:style-name="T301_8">includes</text:span><text:span text:style-name="T301_9"><text:s/></text:span><text:span text:style-name="T301_10">a<text:s/>thematic</text:span><text:span text:style-name="T301_11"><text:s/></text:span><text:span text:style-name="T301_12">focus</text:span><text:span text:style-name="T301_13"><text:s/></text:span><text:span text:style-name="T301_14">on</text:span><text:span text:style-name="T301_15"><text:s/></text:span><text:span text:style-name="T301_16">health,</text:span><text:span text:style-name="T301_17"><text:s/></text:span><text:span text:style-name="T301_18">gender</text:span><text:span text:style-name="T301_19"><text:s/></text:span><text:span text:style-name="T301_20">and</text:span><text:span text:style-name="T301_21"><text:s/></text:span><text:span text:style-name="T301_22">disability</text:span><text:span text:style-name="T301_23"><text:s/></text:span><text:span text:style-name="T301_24">inclusion</text:span></text:p>
              <text:p text:style-name="P302"><text:span text:style-name="T302_1">and</text:span><text:span text:style-name="T302_2"><text:s/></text:span><text:span text:style-name="T302_3">climate</text:span><text:span text:style-name="T302_4"><text:s/></text:span><text:span text:style-name="T302_5">and</text:span><text:span text:style-name="T302_6"><text:s/></text:span><text:span text:style-name="T302_7">energy.</text:span></text:p>
            </table:table-cell>
          </table:table-row>
        </table:table>
      </text:section>
      <text:section text:style-name="S17" text:name="S17">
        <text:p text:style-name="P303"><draw:g draw:style-name="FR12" text:anchor-type="page" draw:z-index="9"><draw:rect svg:x="2.739cm" svg:y="8.146cm" svg:width="16.314cm" svg:height="9.287cm" draw:style-name="FR13" draw:z-index="0"/><draw:frame svg:x="2.739cm" svg:y="8.14cm" svg:width="16.311cm" svg:height="9.287cm" draw:style-name="FR14" text:anchor-type="char" draw:z-index="0"><draw:image xlink:href="Pictures/image4.jpeg" xlink:type="simple" xlink:show="embed" xlink:actuate="onLoad"/></draw:frame></draw:g></text:p>
        <text:p text:style-name="P304"/>
        <text:p text:style-name="P305"/>
        <text:p text:style-name="P306"/>
        <text:p text:style-name="P307"/>
        <table:table table:style-name="Table9">
          <table:table-column table:style-name="Column15"/>
          <table:table-row table:style-name="Row50">
            <table:table-cell table:style-name="Cell92">
              <text:p text:style-name="P308"><text:span text:style-name="T308_1">Scaling:</text:span><text:span text:style-name="T308_2"><text:s/></text:span><text:span text:style-name="T308_3">Crowding</text:span><text:span text:style-name="T308_4"><text:s/></text:span><text:span text:style-name="T308_5">in</text:span><text:span text:style-name="T308_6"><text:s/></text:span><text:span text:style-name="T308_7">financing</text:span><text:span text:style-name="T308_8"><text:s/></text:span><text:span text:style-name="T308_9">and</text:span><text:span text:style-name="T308_10"><text:s/></text:span><text:span text:style-name="T308_11">robust</text:span><text:span text:style-name="T308_12"><text:s/></text:span><text:span text:style-name="T308_13">technical</text:span><text:span text:style-name="T308_14"><text:s/></text:span><text:span text:style-name="T308_15">support</text:span><text:span text:style-name="T308_16"><text:s/></text:span><text:span text:style-name="T308_17">to</text:span><text:span text:style-name="T308_18"><text:s/></text:span><text:span text:style-name="T308_19">scale</text:span><text:span text:style-name="T308_20"><text:s/></text:span><text:span text:style-name="T308_21">up</text:span><text:span text:style-name="T308_22"><text:s/></text:span><text:span text:style-name="T308_23">the</text:span><text:span text:style-name="T308_24"><text:s/></text:span><text:span text:style-name="T308_25">more</text:span><text:span text:style-name="T308_26"><text:s/></text:span><text:span text:style-name="T308_27">promising</text:span><text:span text:style-name="T308_28"><text:s/></text:span><text:span text:style-name="T308_29">innovations<text:s/>and</text:span><text:span text:style-name="T308_30"><text:s/></text:span><text:span text:style-name="T308_31">attract</text:span><text:span text:style-name="T308_32"><text:s/></text:span><text:span text:style-name="T308_33">commercial<text:s/>capital.</text:span></text:p>
              <text:p text:style-name="P309"><text:span text:style-name="T309_1">Gender,<text:s/>disability<text:s/>and<text:s/>inclusion,<text:s/>along<text:s/>with<text:s/>global<text:s/>partnerships<text:s/>and<text:s/>responsible<text:s/>AI<text:s/>cut</text:span><text:span text:style-name="T309_2"><text:s/></text:span><text:span text:style-name="T309_3">across<text:s/>the<text:s/>programme<text:s/>centring<text:s/>our<text:s/>work<text:s/>more<text:s/>directly<text:s/>on<text:s/>reducing<text:s/>inequalities.</text:span><text:span text:style-name="T309_4"><text:s/></text:span><text:span text:style-name="T309_5">The</text:span><text:span text:style-name="T309_6"><text:s/></text:span><text:span text:style-name="T309_7">programme<text:s/>promotes<text:s/>inclusion<text:s/>in<text:s/>AI<text:s/>through<text:s/>talent,<text:s/>data,<text:s/>innovation,<text:s/>and<text:s/>participatory</text:span><text:span text:style-name="T309_8"><text:s/></text:span><text:span text:style-name="T309_9">project<text:s/>design<text:s/>methodologies.<text:s/>This<text:s/>includes<text:s/>a<text:s/>focus<text:s/>on<text:s/>accessibility<text:s/>to<text:s/>unlock<text:s/>the</text:span><text:span text:style-name="T309_10"><text:s/></text:span><text:span text:style-name="T309_11">potential<text:s/>for<text:s/>AI<text:s/>to<text:s/>reduce<text:s/>barriers<text:s/>to<text:s/>employment,<text:s/>education,<text:s/>and<text:s/>access<text:s/>to<text:s/>services</text:span><text:span text:style-name="T309_12"><text:s/></text:span><text:span text:style-name="T309_13">for</text:span><text:span text:style-name="T309_14"><text:s/></text:span><text:span text:style-name="T309_15">persons<text:s/>with<text:s/>disabilities.</text:span></text:p>
              <text:p text:style-name="P310"><text:span text:style-name="T310_1">Fig.1</text:span></text:p>
            </table:table-cell>
          </table:table-row>
          <table:table-row table:style-name="Row51">
            <table:table-cell table:style-name="Cell93">
              <text:p text:style-name="P311"><text:span text:style-name="T311_1">What</text:span><text:span text:style-name="T311_2"><text:s/></text:span><text:span text:style-name="T311_3">is</text:span><text:span text:style-name="T311_4"><text:s/></text:span><text:span text:style-name="T311_5">the</text:span><text:span text:style-name="T311_6"><text:s/></text:span><text:span text:style-name="T311_7">objective</text:span><text:span text:style-name="T311_8"><text:s/></text:span><text:span text:style-name="T311_9">of</text:span><text:span text:style-name="T311_10"><text:s/></text:span><text:span text:style-name="T311_11">the</text:span><text:span text:style-name="T311_12"><text:s/></text:span><text:span text:style-name="T311_13">cost</text:span><text:span text:style-name="T311_14"><text:s/></text:span><text:span text:style-name="T311_15">extension</text:span><text:span text:style-name="T311_16"><text:s/></text:span><text:span text:style-name="T311_17">or</text:span><text:span text:style-name="T311_18"><text:s/></text:span><text:span text:style-name="T311_19">other</text:span><text:span text:style-name="T311_20"><text:s/></text:span><text:span text:style-name="T311_21">changes?</text:span></text:p>
            </table:table-cell>
          </table:table-row>
          <table:table-row table:style-name="Row52">
            <table:table-cell table:style-name="Cell94">
              <text:p text:style-name="P312"><text:span text:style-name="T312_1">Developments<text:s/>since<text:s/>AI4D<text:s/>was<text:s/>approved:<text:s/></text:span><text:span text:style-name="T312_2">The<text:s/>original<text:s/>business<text:s/>case<text:s/>explained</text:span><text:span text:style-name="T312_3"><text:s/></text:span><text:span text:style-name="T312_4">that</text:span><text:span text:style-name="T312_5"><text:s/></text:span><text:span text:style-name="T312_6">“The</text:span><text:span text:style-name="T312_7"><text:s/></text:span><text:span text:style-name="T312_8">programme</text:span><text:span text:style-name="T312_9"><text:s/></text:span><text:span text:style-name="T312_10">will</text:span><text:span text:style-name="T312_11"><text:s/></text:span><text:span text:style-name="T312_12">focus</text:span><text:span text:style-name="T312_13"><text:s/></text:span><text:span text:style-name="T312_14">initially</text:span><text:span text:style-name="T312_15"><text:s/></text:span><text:span text:style-name="T312_16">in</text:span><text:span text:style-name="T312_17"><text:s/></text:span><text:span text:style-name="T312_18">Africa</text:span><text:span text:style-name="T312_19"><text:s/></text:span><text:span text:style-name="T312_20">where</text:span><text:span text:style-name="T312_21"><text:s/></text:span><text:span text:style-name="T312_22">the</text:span><text:span text:style-name="T312_23"><text:s/></text:span><text:span text:style-name="T312_24">needs</text:span><text:span text:style-name="T312_25"><text:s/></text:span><text:span text:style-name="T312_26">are</text:span><text:span text:style-name="T312_27"><text:s/></text:span><text:span text:style-name="T312_28">greatest,</text:span><text:span text:style-name="T312_29"><text:s/></text:span><text:span text:style-name="T312_30">with</text:span><text:span text:style-name="T312_31"><text:s/></text:span><text:span text:style-name="T312_32">possible<text:s/>future<text:s/>expansion<text:s/>into<text:s/>other<text:s/>regions<text:s/>such<text:s/>as<text:s/>the<text:s/>Indo-Pacific.”<text:s/></text:span><text:span text:style-name="T312_33">Through<text:s/>its</text:span><text:span text:style-name="T312_34"><text:s/></text:span><text:span text:style-name="T312_35">announcement<text:s/>at<text:s/>the<text:s/>UK-hosted<text:s/>AI<text:s/>Safety<text:s/>Summit<text:s/>in<text:s/>November<text:s/>2023,<text:s/>AI4D<text:s/>has</text:span><text:span text:style-name="T312_36"><text:s/></text:span><text:span text:style-name="T312_37">proven<text:s/>highly<text:s/>influential<text:s/>as<text:s/>a<text:s/>statement<text:s/>of<text:s/>intent,<text:s/>successfully<text:s/>crowding<text:s/>in</text:span><text:span text:style-name="T312_38"><text:s/></text:span><text:span text:style-name="T312_39">coordinated<text:s/>funding<text:s/>to<text:s/>bring<text:s/>total<text:s/>aligned<text:s/>investments<text:s/>(including<text:s/>FCDO’s)<text:s/>to<text:s/>£80m</text:span><text:span text:style-name="T312_40"><text:s/></text:span><text:span text:style-name="T312_41">including<text:s/>aligned<text:s/>pledges<text:s/>from<text:s/>IDRC,<text:s/>the<text:s/>Bill<text:s/>and<text:s/>Melinda<text:s/>Gates<text:s/>Foundation<text:s/>and</text:span><text:span text:style-name="T312_42"><text:s/></text:span><text:span text:style-name="T312_43">USAID,<text:s/>commitments<text:s/>to<text:s/>cooperate<text:s/>on<text:s/>AI<text:s/>activity<text:s/>in<text:s/>Africa<text:s/>from<text:s/>Google,<text:s/>Microsoft</text:span><text:span text:style-name="T312_44"><text:s/></text:span><text:span text:style-name="T312_45">and<text:s/>GiZ,<text:s/>and<text:s/>endorsements<text:s/>of<text:s/>the<text:s/>partnership<text:s/>from<text:s/>the<text:s/>Governments<text:s/>of<text:s/>Kenya,</text:span><text:span text:style-name="T312_46"><text:s/></text:span><text:span text:style-name="T312_47">Nigeria</text:span><text:span text:style-name="T312_48"><text:s/></text:span><text:span text:style-name="T312_49">and</text:span><text:span text:style-name="T312_50"><text:s/></text:span><text:span text:style-name="T312_51">Rwanda.</text:span><text:span text:style-name="T312_52"><text:s/></text:span><text:span text:style-name="T312_53">The</text:span><text:span text:style-name="T312_54"><text:s/></text:span><text:span text:style-name="T312_55">programme</text:span><text:span text:style-name="T312_56"><text:s/></text:span><text:span text:style-name="T312_57">has<text:s/>also</text:span><text:span text:style-name="T312_58"><text:s/></text:span><text:span text:style-name="T312_59">been</text:span><text:span text:style-name="T312_60"><text:s/></text:span><text:span text:style-name="T312_61">welcomed</text:span><text:span text:style-name="T312_62"><text:s/></text:span><text:span text:style-name="T312_63">by</text:span><text:span text:style-name="T312_64"><text:s/></text:span><text:span text:style-name="T312_65">the</text:span><text:span text:style-name="T312_66"><text:s/></text:span><text:span text:style-name="T312_67">AI</text:span></text:p>
              <text:p text:style-name="P313"><text:span text:style-name="T313_1">community</text:span><text:span text:style-name="T313_2"><text:s/></text:span><text:span text:style-name="T313_3">in</text:span><text:span text:style-name="T313_4"><text:s/></text:span><text:span text:style-name="T313_5">Africa,</text:span><text:span text:style-name="T313_6"><text:s/></text:span><text:span text:style-name="T313_7">with</text:span><text:span text:style-name="T313_8"><text:s/></text:span><text:span text:style-name="T313_9">representatives</text:span><text:span text:style-name="T313_10"><text:s/></text:span><text:span text:style-name="T313_11">of</text:span><text:span text:style-name="T313_12"><text:s/></text:span><text:span text:style-name="T313_13">universities,</text:span><text:span text:style-name="T313_14"><text:s/></text:span><text:span text:style-name="T313_15">civil</text:span><text:span text:style-name="T313_16"><text:s/></text:span><text:span text:style-name="T313_17">society,</text:span><text:span text:style-name="T313_18"><text:s/></text:span><text:span text:style-name="T313_19">startups,</text:span></text:p>
            </table:table-cell>
          </table:table-row>
        </table:table>
      </text:section>
      <text:section text:style-name="S18" text:name="S18">
        <text:p text:style-name="P314"/>
        <text:p text:style-name="P315"/>
        <text:p text:style-name="P316"/>
        <text:p text:style-name="P317"/>
        <text:p text:style-name="P318"/>
        <table:table table:style-name="Table10">
          <table:table-column table:style-name="Column16"/>
          <table:table-row table:style-name="Row53">
            <table:table-cell table:style-name="Cell95">
              <text:p text:style-name="P319"><text:span text:style-name="T319_1">governments,<text:s/>international<text:s/>organisations<text:s/>and<text:s/>industry<text:s/>from<text:s/>across<text:s/>the<text:s/>continent</text:span><text:span text:style-name="T319_2"><text:s/></text:span><text:span text:style-name="T319_3">convening<text:s/>in<text:s/>Accra<text:s/>in<text:s/>February<text:s/>2024<text:s/>to<text:s/>inform<text:s/>the<text:s/>programme’s<text:s/>activities,<text:s/>ahead</text:span><text:span text:style-name="T319_4"><text:s/></text:span><text:span text:style-name="T319_5">of<text:s/>implementation</text:span><text:span text:style-name="T319_6"><text:s/></text:span><text:span text:style-name="T319_7">which</text:span><text:span text:style-name="T319_8"><text:s/></text:span><text:span text:style-name="T319_9">has</text:span><text:span text:style-name="T319_10"><text:s/></text:span><text:span text:style-name="T319_11">now</text:span><text:span text:style-name="T319_12"><text:s/></text:span><text:span text:style-name="T319_13">begun.</text:span><text:span text:style-name="T319_14"><text:s/></text:span><text:span text:style-name="T319_15">The</text:span><text:span text:style-name="T319_16"><text:s/></text:span><text:span text:style-name="T319_17">African</text:span><text:span text:style-name="T319_18"><text:s/></text:span><text:span text:style-name="T319_19">Union</text:span><text:span text:style-name="T319_20"><text:s/></text:span><text:span text:style-name="T319_21">has</text:span><text:span text:style-name="T319_22"><text:s/></text:span><text:span text:style-name="T319_23">recently</text:span><text:span text:style-name="T319_24"><text:s/></text:span><text:span text:style-name="T319_25">launched</text:span><text:span text:style-name="T319_26"><text:s/></text:span><text:span text:style-name="T319_27">its<text:s/>AI<text:s/>White<text:s/>Paper<text:s/>and<text:s/>Roadmap<text:s/>ahead<text:s/>of<text:s/>its<text:s/>planned<text:s/>Continental<text:s/>AI<text:s/>Strategy</text:span><text:span text:style-name="T319_28"><text:s/></text:span><text:span text:style-name="T319_29">(which<text:s/>AI4D<text:s/>is<text:s/>directly<text:s/>supporting),<text:s/>AI<text:s/>for<text:s/>development<text:s/>continues<text:s/>to<text:s/>rise<text:s/>up<text:s/>the</text:span><text:span text:style-name="T319_30"><text:s/></text:span><text:span text:style-name="T319_31">agenda<text:s/>as<text:s/>a<text:s/>priority<text:s/>at<text:s/>the<text:s/>UN<text:s/>and<text:s/>other<text:s/>international<text:s/>fora,<text:s/>and<text:s/>it<text:s/>is<text:s/>set<text:s/>to<text:s/>be<text:s/>a</text:span><text:span text:style-name="T319_32"><text:s/></text:span><text:span text:style-name="T319_33">major<text:s/>theme<text:s/>of<text:s/>the<text:s/>UN’s<text:s/>Summit<text:s/>of<text:s/>the<text:s/>Future<text:s/>and<text:s/>Global<text:s/>Digital<text:s/>Compact<text:s/>later</text:span><text:span text:style-name="T319_34"><text:s/></text:span><text:span text:style-name="T319_35">this</text:span><text:span text:style-name="T319_36"><text:s/></text:span><text:span text:style-name="T319_37">year.</text:span></text:p>
              <text:p text:style-name="P320"/>
              <text:p text:style-name="P321"/>
              <text:p text:style-name="P322"><text:span text:style-name="T322_1">Republic<text:s/>of<text:s/>Korea<text:s/>AI<text:s/>Safety<text:s/>Summit:<text:s/></text:span><text:span text:style-name="T322_2">The<text:s/>second<text:s/>instalment<text:s/>of<text:s/>the<text:s/>AI<text:s/>Safety</text:span><text:span text:style-name="T322_3"><text:s/></text:span><text:span text:style-name="T322_4">Summit<text:s/>being<text:s/>co-hosted<text:s/>by<text:s/>the<text:s/>Republic<text:s/>of<text:s/>Korea<text:s/>and<text:s/>the<text:s/>UK<text:s/>on<text:s/>21-22<text:s/>May<text:s/>2024,</text:span><text:span text:style-name="T322_5"><text:s/></text:span><text:span text:style-name="T322_6">presents<text:s/>an<text:s/>opportunity<text:s/>to<text:s/>build<text:s/>on<text:s/>this<text:s/>positive<text:s/>momentum<text:s/>and<text:s/>continue<text:s/>to<text:s/>crowd</text:span><text:span text:style-name="T322_7"><text:s/></text:span><text:span text:style-name="T322_8">in<text:s/>investment<text:s/>from<text:s/>partners,<text:s/>by<text:s/>announcing<text:s/>the<text:s/>expansion<text:s/>of<text:s/>AI4D<text:s/>into<text:s/>Asia.<text:s/>With</text:span><text:span text:style-name="T322_9"><text:s/></text:span><text:span text:style-name="T322_10">AI<text:s/>for<text:s/>development<text:s/>now<text:s/>firmly<text:s/>part<text:s/>of<text:s/>the<text:s/>global<text:s/>conversation<text:s/>on<text:s/>AI,<text:s/>we<text:s/>expect</text:span><text:span text:style-name="T322_11"><text:s/></text:span><text:span text:style-name="T322_12">expansion<text:s/>of<text:s/>AI4D<text:s/>into<text:s/>Asia<text:s/>to<text:s/>crowd<text:s/>in<text:s/>further<text:s/>pledges<text:s/>from<text:s/>partners<text:s/>and<text:s/>we<text:s/>are</text:span><text:span text:style-name="T322_13"><text:s/></text:span><text:span text:style-name="T322_14">in<text:s/>talks<text:s/>with<text:s/>USAID,<text:s/>Bill<text:s/>and<text:s/>Melinda<text:s/>Gates<text:s/>Foundation,<text:s/>GiZ<text:s/>and<text:s/>the<text:s/>Australian</text:span><text:span text:style-name="T322_15"><text:s/></text:span><text:span text:style-name="T322_16">and</text:span><text:span text:style-name="T322_17"><text:s/></text:span><text:span text:style-name="T322_18">Korean<text:s/>Governments</text:span><text:span text:style-name="T322_19"><text:s/></text:span><text:span text:style-name="T322_20">who<text:s/>have</text:span><text:span text:style-name="T322_21"><text:s/></text:span><text:span text:style-name="T322_22">all</text:span><text:span text:style-name="T322_23"><text:s/></text:span><text:span text:style-name="T322_24">expressed</text:span><text:span text:style-name="T322_25"><text:s/></text:span><text:span text:style-name="T322_26">interest.</text:span></text:p>
              <text:p text:style-name="P323"/>
              <text:p text:style-name="P324"/>
              <text:p text:style-name="P325"><text:span text:style-name="T325_1">Rationale<text:s/>for</text:span><text:span text:style-name="T325_2"><text:s/></text:span><text:span text:style-name="T325_3">expanding</text:span><text:span text:style-name="T325_4"><text:s/></text:span><text:span text:style-name="T325_5">geographic</text:span><text:span text:style-name="T325_6"><text:s/></text:span><text:span text:style-name="T325_7">scope</text:span></text:p>
              <text:p text:style-name="P326"/>
              <text:p text:style-name="P327"/>
              <text:p text:style-name="P328"><text:span text:style-name="T328_1">The<text:s/>Integrated<text:s/>Review<text:s/>2021<text:s/>and<text:s/>2023<text:s/>refresh<text:s/>set<text:s/>out<text:s/>the<text:s/>rationale<text:s/>for<text:s/>the<text:s/>Indo-</text:span><text:span text:style-name="T328_2"><text:s/></text:span><text:span text:style-name="T328_3">Pacific<text:s/>Tilt<text:s/>and<text:s/>the<text:s/>UK’s<text:s/>objective<text:s/>of<text:s/>building<text:s/></text:span><text:span text:style-name="T328_4">“sustainable,<text:s/>enduring<text:s/>and<text:s/>long-term</text:span><text:span text:style-name="T328_5"><text:s/></text:span><text:span text:style-name="T328_6">commitments<text:s/>and<text:s/>partnerships”<text:s/></text:span><text:span text:style-name="T328_7">with<text:s/>countries<text:s/>in<text:s/>the<text:s/>region,<text:s/>given<text:s/>their<text:s/>growing</text:span><text:span text:style-name="T328_8"><text:s/></text:span><text:span text:style-name="T328_9">geopolitical<text:s/>significance.<text:s/>This<text:s/>includes<text:s/>several<text:s/>countries<text:s/>prioritised<text:s/>under<text:s/>the</text:span><text:span text:style-name="T328_10"><text:s/></text:span><text:span text:style-name="T328_11">Global<text:s/>Middle<text:s/>Ground<text:s/>agenda,<text:s/>who<text:s/>recognise<text:s/>the<text:s/>UK<text:s/>as<text:s/>having<text:s/>valuable<text:s/>expertise</text:span><text:span text:style-name="T328_12"><text:s/></text:span><text:span text:style-name="T328_13">and<text:s/>willing<text:s/>to<text:s/>engage<text:s/>in<text:s/>genuine,<text:s/>mutual<text:s/>partnerships<text:s/>despite<text:s/>intensifying</text:span><text:span text:style-name="T328_14"><text:s/></text:span><text:span text:style-name="T328_15">geopolitical</text:span><text:span text:style-name="T328_16"><text:s/></text:span><text:span text:style-name="T328_17">competition</text:span><text:span text:style-name="T328_18"><text:s/></text:span><text:span text:style-name="T328_19">on</text:span><text:span text:style-name="T328_20"><text:s/></text:span><text:span text:style-name="T328_21">AI</text:span><text:span text:style-name="T328_22"><text:s/></text:span><text:span text:style-name="T328_23">in</text:span><text:span text:style-name="T328_24"><text:s/></text:span><text:span text:style-name="T328_25">the</text:span><text:span text:style-name="T328_26"><text:s/></text:span><text:span text:style-name="T328_27">region.</text:span><text:span text:style-name="T328_28"><text:s/></text:span><text:span text:style-name="T328_29">The</text:span><text:span text:style-name="T328_30"><text:s/></text:span><text:span text:style-name="T328_31">UK</text:span><text:span text:style-name="T328_32"><text:s/></text:span><text:span text:style-name="T328_33">has</text:span><text:span text:style-name="T328_34"><text:s/></text:span><text:span text:style-name="T328_35">recently</text:span><text:span text:style-name="T328_36"><text:s/></text:span><text:span text:style-name="T328_37">achieved</text:span><text:span text:style-name="T328_38"><text:s/></text:span><text:span text:style-name="T328_39">dialogue</text:span><text:span text:style-name="T328_40"><text:s/></text:span><text:span text:style-name="T328_41">partner</text:span><text:span text:style-name="T328_42"><text:s/></text:span><text:span text:style-name="T328_43">status</text:span><text:span text:style-name="T328_44"><text:s/></text:span><text:span text:style-name="T328_45">with</text:span><text:span text:style-name="T328_46"><text:s/></text:span><text:span text:style-name="T328_47">ASEAN</text:span><text:span text:style-name="T328_48"><text:s/></text:span><text:span text:style-name="T328_49">and</text:span><text:span text:style-name="T328_50"><text:s/></text:span><text:span text:style-name="T328_51">enjoys</text:span><text:span text:style-name="T328_52"><text:s/></text:span><text:span text:style-name="T328_53">strong</text:span><text:span text:style-name="T328_54"><text:s/></text:span><text:span text:style-name="T328_55">cultural,</text:span><text:span text:style-name="T328_56"><text:s/></text:span><text:span text:style-name="T328_57">economic,</text:span><text:span text:style-name="T328_58"><text:s/></text:span><text:span text:style-name="T328_59">security,<text:s/>development<text:s/>and<text:s/>science<text:s/>partnerships<text:s/>with<text:s/>many<text:s/>countries<text:s/>across<text:s/>South</text:span><text:span text:style-name="T328_60"><text:s/></text:span><text:span text:style-name="T328_61">and</text:span><text:span text:style-name="T328_62"><text:s/></text:span><text:span text:style-name="T328_63">Southeast<text:s/>Asia<text:s/>and<text:s/>the<text:s/>Pacific.</text:span></text:p>
              <text:p text:style-name="P329"/>
              <text:p text:style-name="P330"/>
              <text:p text:style-name="P331"><text:span text:style-name="T331_1">The<text:s/>Indo-Pacific<text:s/>includes<text:s/>countries<text:s/>with<text:s/>diverse<text:s/>AI<text:s/>capabilities,<text:s/>geopolitical</text:span><text:span text:style-name="T331_2"><text:s/></text:span><text:span text:style-name="T331_3">affinities<text:s/>and<text:s/>development<text:s/>needs.<text:s/>It<text:s/>is<text:s/>home<text:s/>to<text:s/>high<text:s/>numbers<text:s/>of<text:s/>people<text:s/>living<text:s/>in</text:span><text:span text:style-name="T331_4"><text:s/></text:span><text:span text:style-name="T331_5">poverty.<text:s/>More<text:s/>than<text:s/>100<text:s/>million<text:s/>people<text:s/>live<text:s/>below<text:s/>the<text:s/>$3.65<text:s/>poverty<text:s/>line<text:s/>in<text:s/>South-</text:span><text:span text:style-name="T331_6"><text:s/></text:span><text:span text:style-name="T331_7">East<text:s/>Asia<text:s/>and<text:s/>many<text:s/>more<text:s/>live<text:s/>in<text:s/>extreme<text:s/>poverty<text:s/>in<text:s/>South<text:s/>Asia.<text:s/>South-East<text:s/>Asia</text:span><text:span text:style-name="T331_8"><text:s/></text:span><text:span text:style-name="T331_9">is<text:s/>also<text:s/>experiencing<text:s/>accelerated<text:s/>demographic<text:s/>transition<text:s/>with<text:s/>aging<text:s/>populations,</text:span><text:span text:style-name="T331_10"><text:s/></text:span><text:span text:style-name="T331_11">shrinking<text:s/>workforces,<text:s/>growing<text:s/>strain<text:s/>on<text:s/>health<text:s/>systems<text:s/>and<text:s/>reduced<text:s/>output<text:s/>in</text:span><text:span text:style-name="T331_12"><text:s/></text:span><text:span text:style-name="T331_13">sectors<text:s/>such<text:s/>as<text:s/>agriculture<text:s/>due<text:s/>to<text:s/>older<text:s/>workforces</text:span><text:span text:style-name="T331_14">1</text:span><text:span text:style-name="T331_15">.<text:s/>At<text:s/>the<text:s/>same<text:s/>time,<text:s/>countries</text:span><text:span text:style-name="T331_16"><text:s/></text:span><text:span text:style-name="T331_17">in</text:span><text:span text:style-name="T331_18"><text:s/></text:span><text:span text:style-name="T331_19">the</text:span><text:span text:style-name="T331_20"><text:s/></text:span><text:span text:style-name="T331_21">Indo-Pacific</text:span><text:span text:style-name="T331_22"><text:s/></text:span><text:span text:style-name="T331_23">are</text:span><text:span text:style-name="T331_24"><text:s/></text:span><text:span text:style-name="T331_25">among</text:span><text:span text:style-name="T331_26"><text:s/></text:span><text:span text:style-name="T331_27">the</text:span><text:span text:style-name="T331_28"><text:s/></text:span><text:span text:style-name="T331_29">most</text:span><text:span text:style-name="T331_30"><text:s/></text:span><text:span text:style-name="T331_31">exposed</text:span><text:span text:style-name="T331_32"><text:s/></text:span><text:span text:style-name="T331_33">to</text:span><text:span text:style-name="T331_34"><text:s/></text:span><text:span text:style-name="T331_35">climate<text:s/>change,</text:span><text:span text:style-name="T331_36"><text:s/></text:span><text:span text:style-name="T331_37">including</text:span></text:p>
            </table:table-cell>
          </table:table-row>
        </table:table>
      </text:section>
      <text:section text:style-name="S19" text:name="S19">
        <text:p text:style-name="P332"/>
        <text:p text:style-name="P333"/>
        <text:p text:style-name="P334"/>
        <text:p text:style-name="P335"/>
        <text:p text:style-name="P336"/>
        <table:table table:style-name="Table11">
          <table:table-column table:style-name="Column17"/>
          <table:table-row table:style-name="Row54">
            <table:table-cell table:style-name="Cell96">
              <text:p text:style-name="P337"><text:span text:style-name="T337_1">severe<text:s/>weather<text:s/>events,<text:s/>rising<text:s/>sea<text:s/>levels,<text:s/>rising<text:s/>temperatures<text:s/>and<text:s/>vector-borne</text:span><text:span text:style-name="T337_2"><text:s/></text:span><text:span text:style-name="T337_3">diseases<text:s/>which<text:s/>threaten<text:s/>highly<text:s/>populated,<text:s/>high-density<text:s/>coastal<text:s/>cities<text:s/>and<text:s/>rural<text:s/>and</text:span><text:span text:style-name="T337_4"><text:s/></text:span><text:span text:style-name="T337_5">remote<text:s/>island<text:s/>communities<text:s/>in<text:s/>different<text:s/>ways.<text:s/>These<text:s/>trends<text:s/>present<text:s/>challenges<text:s/>for</text:span><text:span text:style-name="T337_6"><text:s/></text:span><text:span text:style-name="T337_7">low<text:s/>and<text:s/>lower-middle<text:s/>income<text:s/>countries<text:s/>in<text:s/>the<text:s/>region,<text:s/>whose<text:s/>development</text:span><text:span text:style-name="T337_8"><text:s/></text:span><text:span text:style-name="T337_9">trajectories<text:s/>could<text:s/>be<text:s/>threatened<text:s/>by<text:s/>shrinking<text:s/>workforces,<text:s/>slowing<text:s/>productivity<text:s/>and</text:span><text:span text:style-name="T337_10"><text:s/></text:span><text:span text:style-name="T337_11">higher<text:s/>public<text:s/>service<text:s/>costs<text:s/>and<text:s/>climate<text:s/>risk.<text:s/>For<text:s/>these<text:s/>countries,<text:s/>AI<text:s/>presents</text:span><text:span text:style-name="T337_12"><text:s/></text:span><text:span text:style-name="T337_13">significant<text:s/>opportunities<text:s/>for<text:s/>innovation<text:s/>to<text:s/>boost<text:s/>economic<text:s/>development<text:s/>and</text:span><text:span text:style-name="T337_14"><text:s/></text:span><text:span text:style-name="T337_15">address</text:span><text:span text:style-name="T337_16"><text:s/></text:span><text:span text:style-name="T337_17">climate<text:s/>risks.</text:span></text:p>
              <text:p text:style-name="P338"/>
              <text:p text:style-name="P339"/>
              <text:p text:style-name="P340"><text:span text:style-name="T340_1">However,<text:s/>many<text:s/>countries<text:s/>in<text:s/>the<text:s/>region<text:s/>have<text:s/>low<text:s/>AI<text:s/>readiness</text:span><text:span text:style-name="T340_2">2<text:s/></text:span><text:span text:style-name="T340_3">and<text:s/>high<text:s/>inequality</text:span><text:span text:style-name="T340_4"><text:s/></text:span><text:span text:style-name="T340_5">in<text:s/>digital<text:s/>access.<text:s/>South<text:s/>Asia<text:s/>has<text:s/>the<text:s/>highest<text:s/>gender<text:s/>gaps<text:s/>of<text:s/>any<text:s/>region<text:s/>on<text:s/>mobile</text:span><text:span text:style-name="T340_6"><text:s/></text:span><text:span text:style-name="T340_7">ownership</text:span><text:span text:style-name="T340_8"><text:s/></text:span><text:span text:style-name="T340_9">(15%),</text:span><text:span text:style-name="T340_10"><text:s/></text:span><text:span text:style-name="T340_11">smartphone</text:span><text:span text:style-name="T340_12"><text:s/></text:span><text:span text:style-name="T340_13">ownership</text:span><text:span text:style-name="T340_14"><text:s/></text:span><text:span text:style-name="T340_15">(42%)</text:span><text:span text:style-name="T340_16"><text:s/></text:span><text:span text:style-name="T340_17">and</text:span><text:span text:style-name="T340_18"><text:s/></text:span><text:span text:style-name="T340_19">mobile</text:span><text:span text:style-name="T340_20"><text:s/></text:span><text:span text:style-name="T340_21">internet</text:span><text:span text:style-name="T340_22"><text:s/></text:span><text:span text:style-name="T340_23">use</text:span><text:span text:style-name="T340_24"><text:s/></text:span><text:span text:style-name="T340_25">(41%)</text:span><text:span text:style-name="T340_26"><text:s/></text:span><text:span text:style-name="T340_27">and<text:s/>many<text:s/>low<text:s/>and<text:s/>lower-middle<text:s/>income<text:s/>countries<text:s/>throughout<text:s/>the<text:s/>Indo-Pacific<text:s/>have</text:span><text:span text:style-name="T340_28"><text:s/></text:span><text:span text:style-name="T340_29">significant<text:s/>gender<text:s/>gaps.<text:s/>This<text:s/>is<text:s/>largely<text:s/>not<text:s/>due<text:s/>to<text:s/>lack<text:s/>of<text:s/>access<text:s/>to<text:s/>internet</text:span><text:span text:style-name="T340_30"><text:s/></text:span><text:span text:style-name="T340_31">connectivity,</text:span><text:span text:style-name="T340_32"><text:s/></text:span><text:span text:style-name="T340_33">rather</text:span><text:span text:style-name="T340_34"><text:s/></text:span><text:span text:style-name="T340_35">to</text:span><text:span text:style-name="T340_36"><text:s/></text:span><text:span text:style-name="T340_37">the</text:span><text:span text:style-name="T340_38"><text:s/></text:span><text:span text:style-name="T340_39">cost</text:span><text:span text:style-name="T340_40"><text:s/></text:span><text:span text:style-name="T340_41">of</text:span><text:span text:style-name="T340_42"><text:s/></text:span><text:span text:style-name="T340_43">handsets</text:span><text:span text:style-name="T340_44"><text:s/></text:span><text:span text:style-name="T340_45">and</text:span><text:span text:style-name="T340_46"><text:s/></text:span><text:span text:style-name="T340_47">mobile</text:span><text:span text:style-name="T340_48"><text:s/></text:span><text:span text:style-name="T340_49">data,</text:span><text:span text:style-name="T340_50"><text:s/></text:span><text:span text:style-name="T340_51">low</text:span><text:span text:style-name="T340_52"><text:s/></text:span><text:span text:style-name="T340_53">digital</text:span><text:span text:style-name="T340_54"><text:s/></text:span><text:span text:style-name="T340_55">literacy,</text:span><text:span text:style-name="T340_56"><text:s/></text:span><text:span text:style-name="T340_57">lack<text:s/>of<text:s/>access<text:s/>to<text:s/>locally-relevant<text:s/>content<text:s/>and<text:s/>cultural<text:s/>barriers.<text:s/>These<text:s/>barriers<text:s/>risk</text:span><text:span text:style-name="T340_58"><text:s/></text:span><text:span text:style-name="T340_59">excluding</text:span><text:span text:style-name="T340_60"><text:s/></text:span><text:span text:style-name="T340_61">women,</text:span><text:span text:style-name="T340_62"><text:s/></text:span><text:span text:style-name="T340_63">girls,</text:span><text:span text:style-name="T340_64"><text:s/></text:span><text:span text:style-name="T340_65">people</text:span><text:span text:style-name="T340_66"><text:s/></text:span><text:span text:style-name="T340_67">with</text:span><text:span text:style-name="T340_68"><text:s/></text:span><text:span text:style-name="T340_69">disabilities</text:span><text:span text:style-name="T340_70"><text:s/></text:span><text:span text:style-name="T340_71">and</text:span><text:span text:style-name="T340_72"><text:s/></text:span><text:span text:style-name="T340_73">other</text:span><text:span text:style-name="T340_74"><text:s/></text:span><text:span text:style-name="T340_75">marginalised</text:span><text:span text:style-name="T340_76"><text:s/></text:span><text:span text:style-name="T340_77">groups</text:span><text:span text:style-name="T340_78"><text:s/></text:span><text:span text:style-name="T340_79">from<text:s/>sharing</text:span><text:span text:style-name="T340_80"><text:s/></text:span><text:span text:style-name="T340_81">in<text:s/>the</text:span><text:span text:style-name="T340_82"><text:s/></text:span><text:span text:style-name="T340_83">benefits<text:s/>of<text:s/>AI<text:s/>innovation.</text:span></text:p>
              <text:p text:style-name="P341"/>
              <text:p text:style-name="P342"/>
              <text:p text:style-name="P343"><text:span text:style-name="T343_1">Around<text:s/>half<text:s/>the<text:s/>countries<text:s/>in<text:s/>the<text:s/>region<text:s/>have<text:s/>national<text:s/>AI<text:s/>strategies.<text:s/>In<text:s/>South-East</text:span><text:span text:style-name="T343_2"><text:s/></text:span><text:span text:style-name="T343_3">Asia,<text:s/>ASEAN<text:s/>has<text:s/>been<text:s/>influential<text:s/>in<text:s/>developing<text:s/>AI<text:s/>governance<text:s/>guidance<text:s/>tailored</text:span><text:span text:style-name="T343_4"><text:s/></text:span><text:span text:style-name="T343_5">to<text:s/>regional<text:s/>contexts<text:s/>and<text:s/>in<text:s/>advancing<text:s/>the<text:s/>debate<text:s/>on<text:s/>AI<text:s/>policy,<text:s/>including<text:s/>on<text:s/>AI</text:span><text:span text:style-name="T343_6"><text:s/></text:span><text:span text:style-name="T343_7">ethics<text:s/>and<text:s/>responsible<text:s/>AI<text:s/>principles.<text:s/>Despite<text:s/>this,<text:s/>the<text:s/>region<text:s/>lags<text:s/>behind<text:s/>when<text:s/>it</text:span><text:span text:style-name="T343_8"><text:s/></text:span><text:span text:style-name="T343_9">comes<text:s/>to<text:s/>investment<text:s/>in<text:s/>scaling<text:s/>AI<text:s/>applications.<text:s/>For<text:s/>instance,<text:s/>in<text:s/>South-East<text:s/>Asia,</text:span><text:span text:style-name="T343_10"><text:s/></text:span><text:span text:style-name="T343_11">besides<text:s/>Singapore<text:s/>and<text:s/>Indonesia,<text:s/>venture<text:s/>capital<text:s/>investment<text:s/>in<text:s/>AI<text:s/>stands<text:s/>at<text:s/>less</text:span><text:span text:style-name="T343_12"><text:s/></text:span><text:span text:style-name="T343_13">than<text:s/>$100<text:s/>million,<text:s/>while<text:s/>leading<text:s/>countries<text:s/>like<text:s/>the<text:s/>US<text:s/>invest<text:s/>more<text:s/>than<text:s/>$55<text:s/>billion.</text:span><text:span text:style-name="T343_14"><text:s/></text:span><text:span text:style-name="T343_15">A<text:s/>recent<text:s/>study<text:s/>by<text:s/>consultancy<text:s/>Access<text:s/>Partnership</text:span><text:span text:style-name="T343_16">3</text:span><text:span text:style-name="T343_17"><text:s/></text:span><text:span text:style-name="T343_18">estimated<text:s/>AI<text:s/>could<text:s/>contribute</text:span><text:span text:style-name="T343_19"><text:s/></text:span><text:span text:style-name="T343_20">to<text:s/>a<text:s/>GDP<text:s/>boost<text:s/>of<text:s/>10-18%<text:s/>for<text:s/>South-East<text:s/>Asian<text:s/>economies,<text:s/>yet<text:s/>they<text:s/>currently</text:span><text:span text:style-name="T343_21"><text:s/></text:span><text:span text:style-name="T343_22">have</text:span><text:span text:style-name="T343_23"><text:s/></text:span><text:span text:style-name="T343_24">under</text:span><text:span text:style-name="T343_25"><text:s/></text:span><text:span text:style-name="T343_26">$1<text:s/>of</text:span><text:span text:style-name="T343_27"><text:s/></text:span><text:span text:style-name="T343_28">venture<text:s/>capital</text:span><text:span text:style-name="T343_29"><text:s/></text:span><text:span text:style-name="T343_30">investment<text:s/>in</text:span><text:span text:style-name="T343_31"><text:s/></text:span><text:span text:style-name="T343_32">AI<text:s/>per</text:span><text:span text:style-name="T343_33"><text:s/></text:span><text:span text:style-name="T343_34">capita.</text:span></text:p>
              <text:p text:style-name="P344"/>
              <text:p text:style-name="P345"/>
              <text:p text:style-name="P346"><text:span text:style-name="T346_1">AI4D<text:s/>will<text:s/>focus<text:s/>on<text:s/>low<text:s/>and<text:s/>lower<text:s/>middle-income<text:s/>countries<text:s/>in<text:s/>South<text:s/>and<text:s/>South-East</text:span><text:span text:style-name="T346_2"><text:s/></text:span><text:span text:style-name="T346_3">Asia<text:s/>and<text:s/>the<text:s/>Pacific.<text:s/>It<text:s/>may<text:s/>also<text:s/>work<text:s/>with<text:s/>ASEAN<text:s/>institutions<text:s/>and<text:s/>ASEAN<text:s/>as<text:s/>a</text:span><text:span text:style-name="T346_4"><text:s/></text:span><text:span text:style-name="T346_5">regional<text:s/>bloc<text:s/>(contributing<text:s/>to<text:s/>Section<text:s/>2.9<text:s/>of<text:s/>UK-ASEAN<text:s/>Plan<text:s/>of<text:s/>Action,<text:s/>which<text:s/>sets</text:span><text:span text:style-name="T346_6"><text:s/></text:span><text:span text:style-name="T346_7">out</text:span><text:span text:style-name="T346_8"><text:s/></text:span><text:span text:style-name="T346_9">cooperation</text:span><text:span text:style-name="T346_10"><text:s/></text:span><text:span text:style-name="T346_11">on</text:span><text:span text:style-name="T346_12"><text:s/></text:span><text:span text:style-name="T346_13">science,</text:span><text:span text:style-name="T346_14"><text:s/></text:span><text:span text:style-name="T346_15">technology</text:span><text:span text:style-name="T346_16"><text:s/></text:span><text:span text:style-name="T346_17">and</text:span><text:span text:style-name="T346_18"><text:s/></text:span><text:span text:style-name="T346_19">innovation).<text:s/></text:span><text:span text:style-name="T346_20">Given</text:span><text:span text:style-name="T346_21"><text:s/></text:span><text:span text:style-name="T346_22">the</text:span><text:span text:style-name="T346_23"><text:s/></text:span><text:span text:style-name="T346_24">strength</text:span><text:span text:style-name="T346_25"><text:s/></text:span><text:span text:style-name="T346_26">of</text:span></text:p>
              <text:p text:style-name="P347"><text:span text:style-name="T347_1">India’s<text:s/>tech<text:s/>sector,<text:s/>it<text:s/>will<text:s/>not<text:s/>involve<text:s/>India<text:s/>as<text:s/>a<text:s/>beneficiary,<text:s/></text:span><text:span text:style-name="T347_2">but<text:s/>will<text:s/>include</text:span><text:span text:style-name="T347_3"><text:s/></text:span><text:span text:style-name="T347_4">engagement<text:s/>with<text:s/>higher-capacity<text:s/>countries<text:s/>in<text:s/>the<text:s/>region,<text:s/>such<text:s/>as<text:s/>India,<text:s/>Korea,</text:span><text:span text:style-name="T347_5"><text:s/></text:span><text:span text:style-name="T347_6">Australia<text:s/>or<text:s/>Singapore,<text:s/>with<text:s/>the<text:s/>aim<text:s/>of<text:s/>building<text:s/>trilateral<text:s/>and<text:s/>regional<text:s/>partnerships</text:span><text:span text:style-name="T347_7"><text:s/></text:span><text:span text:style-name="T347_8">to<text:s/>coordinate<text:s/>efforts<text:s/>for<text:s/>maximum<text:s/>impact<text:s/>and<text:s/>scale.<text:s/></text:span><text:span text:style-name="T347_9">We<text:s/>do<text:s/>not<text:s/>plan<text:s/>to<text:s/>work<text:s/>with</text:span><text:span text:style-name="T347_10"><text:s/></text:span><text:span text:style-name="T347_11">China<text:s/>under<text:s/>this</text:span><text:span text:style-name="T347_12"><text:s/></text:span><text:span text:style-name="T347_13">programme.</text:span></text:p>
            </table:table-cell>
          </table:table-row>
        </table:table>
      </text:section>
      <text:section text:style-name="S20" text:name="S20">
        <text:p text:style-name="P348"/>
        <text:p text:style-name="P349"/>
        <text:p text:style-name="P350"/>
        <text:p text:style-name="P351"/>
        <text:p text:style-name="P352"/>
        <table:table table:style-name="Table12">
          <table:table-column table:style-name="Column18"/>
          <table:table-row table:style-name="Row55">
            <table:table-cell table:style-name="Cell97">
              <text:p text:style-name="P353"/>
              <text:p text:style-name="P354"><text:span text:style-name="T354_1">Coherence<text:s/>with<text:s/>other<text:s/>FCDO<text:s/>programmes:<text:s/></text:span><text:span text:style-name="T354_2">AI4D<text:s/>fills<text:s/>a<text:s/>gap<text:s/>in<text:s/>FCDO’s<text:s/>portfolio</text:span><text:span text:style-name="T354_3"><text:s/></text:span><text:span text:style-name="T354_4">when</text:span><text:span text:style-name="T354_5"><text:s/></text:span><text:span text:style-name="T354_6">it</text:span><text:span text:style-name="T354_7"><text:s/></text:span><text:span text:style-name="T354_8">comes</text:span><text:span text:style-name="T354_9"><text:s/></text:span><text:span text:style-name="T354_10">to</text:span><text:span text:style-name="T354_11"><text:s/></text:span><text:span text:style-name="T354_12">building</text:span><text:span text:style-name="T354_13"><text:s/></text:span><text:span text:style-name="T354_14">capability</text:span><text:span text:style-name="T354_15"><text:s/></text:span><text:span text:style-name="T354_16">on</text:span><text:span text:style-name="T354_17"><text:s/></text:span><text:span text:style-name="T354_18">responsible</text:span><text:span text:style-name="T354_19"><text:s/></text:span><text:span text:style-name="T354_20">AI</text:span><text:span text:style-name="T354_21"><text:s/></text:span><text:span text:style-name="T354_22">for</text:span><text:span text:style-name="T354_23"><text:s/></text:span><text:span text:style-name="T354_24">development.</text:span><text:span text:style-name="T354_25"><text:s/></text:span><text:span text:style-name="T354_26">However,</text:span><text:span text:style-name="T354_27"><text:s/></text:span><text:span text:style-name="T354_28">it<text:s/>stands<text:s/>to<text:s/>benefit<text:s/>from<text:s/>strong<text:s/>coordination<text:s/>and<text:s/>complementarity<text:s/>with<text:s/>diplomatic</text:span><text:span text:style-name="T354_29"><text:s/></text:span><text:span text:style-name="T354_30">objectives</text:span><text:span text:style-name="T354_31"><text:s/></text:span><text:span text:style-name="T354_32">at</text:span><text:span text:style-name="T354_33"><text:s/></text:span><text:span text:style-name="T354_34">Post</text:span><text:span text:style-name="T354_35"><text:s/></text:span><text:span text:style-name="T354_36">and</text:span><text:span text:style-name="T354_37"><text:s/></text:span><text:span text:style-name="T354_38">delivery</text:span><text:span text:style-name="T354_39"><text:s/></text:span><text:span text:style-name="T354_40">of</text:span><text:span text:style-name="T354_41"><text:s/></text:span><text:span text:style-name="T354_42">several</text:span><text:span text:style-name="T354_43"><text:s/></text:span><text:span text:style-name="T354_44">related</text:span><text:span text:style-name="T354_45"><text:s/></text:span><text:span text:style-name="T354_46">FCDO</text:span><text:span text:style-name="T354_47"><text:s/></text:span><text:span text:style-name="T354_48">programmes,</text:span><text:span text:style-name="T354_49"><text:s/></text:span><text:span text:style-name="T354_50">including:</text:span></text:p>
              <text:p text:style-name="P355"><text:span text:style-name="T355_1">Our<text:s/>partnership<text:s/>with<text:s/>GSMA<text:s/>on<text:s/></text:span><text:span text:style-name="T355_2">Mobile<text:s/>for<text:s/>Development<text:s/></text:span><text:span text:style-name="T355_3">and<text:s/></text:span><text:span text:style-name="T355_4">Mobile<text:s/>for</text:span><text:span text:style-name="T355_5"><text:s/></text:span><text:span text:style-name="T355_6">Humanitarian</text:span><text:span text:style-name="T355_7">,<text:s/>which<text:s/>includes<text:s/>a<text:s/>focus<text:s/>on<text:s/>combining<text:s/>mobile<text:s/>industry<text:s/>and</text:span><text:span text:style-name="T355_8"><text:s/></text:span><text:span text:style-name="T355_9">development</text:span><text:span text:style-name="T355_10"><text:s/></text:span><text:span text:style-name="T355_11">expertise</text:span><text:span text:style-name="T355_12"><text:s/></text:span><text:span text:style-name="T355_13">by</text:span><text:span text:style-name="T355_14"><text:s/></text:span><text:span text:style-name="T355_15">working</text:span><text:span text:style-name="T355_16"><text:s/></text:span><text:span text:style-name="T355_17">with</text:span><text:span text:style-name="T355_18"><text:s/></text:span><text:span text:style-name="T355_19">mobile</text:span><text:span text:style-name="T355_20"><text:s/></text:span><text:span text:style-name="T355_21">network</text:span><text:span text:style-name="T355_22"><text:s/></text:span><text:span text:style-name="T355_23">operators</text:span><text:span text:style-name="T355_24"><text:s/></text:span><text:span text:style-name="T355_25">to</text:span><text:span text:style-name="T355_26"><text:s/></text:span><text:span text:style-name="T355_27">unlock</text:span><text:span text:style-name="T355_28"><text:s/></text:span><text:span text:style-name="T355_29">the</text:span><text:span text:style-name="T355_30"><text:s/></text:span><text:span text:style-name="T355_31">potential</text:span><text:span text:style-name="T355_32"><text:s/></text:span><text:span text:style-name="T355_33">of</text:span><text:span text:style-name="T355_34"><text:s/></text:span><text:span text:style-name="T355_35">AI</text:span><text:span text:style-name="T355_36"><text:s/></text:span><text:span text:style-name="T355_37">for</text:span><text:span text:style-name="T355_38"><text:s/></text:span><text:span text:style-name="T355_39">digital<text:s/>innovation;</text:span></text:p>
              <text:p text:style-name="P356"><text:span text:style-name="T356_1">The<text:s/></text:span><text:span text:style-name="T356_2">Technology<text:s/>Centre<text:s/>of<text:s/>Expertise<text:s/></text:span><text:span text:style-name="T356_3">which<text:s/>will<text:s/>support<text:s/>two<text:s/>pilot</text:span><text:span text:style-name="T356_4"><text:s/></text:span><text:span text:style-name="T356_5">countries</text:span><text:span text:style-name="T356_6"><text:s/></text:span><text:span text:style-name="T356_7">in</text:span><text:span text:style-name="T356_8"><text:s/></text:span><text:span text:style-name="T356_9">the</text:span><text:span text:style-name="T356_10"><text:s/></text:span><text:span text:style-name="T356_11">region,</text:span><text:span text:style-name="T356_12"><text:s/></text:span><text:span text:style-name="T356_13">Vietnam</text:span><text:span text:style-name="T356_14"><text:s/></text:span><text:span text:style-name="T356_15">and</text:span><text:span text:style-name="T356_16"><text:s/></text:span><text:span text:style-name="T356_17">the</text:span><text:span text:style-name="T356_18"><text:s/></text:span><text:span text:style-name="T356_19">Philippines,</text:span><text:span text:style-name="T356_20"><text:s/></text:span><text:span text:style-name="T356_21">to</text:span><text:span text:style-name="T356_22"><text:s/></text:span><text:span text:style-name="T356_23">develop</text:span><text:span text:style-name="T356_24"><text:s/></text:span><text:span text:style-name="T356_25">AI</text:span><text:span text:style-name="T356_26"><text:s/></text:span><text:span text:style-name="T356_27">strategy;</text:span></text:p>
              <text:p text:style-name="P357"><text:span text:style-name="T357_1">Assistive<text:s/>Technology<text:s/>2030<text:s/></text:span><text:span text:style-name="T357_2">which<text:s/>has<text:s/>built<text:s/>considerable<text:s/>expertise</text:span><text:span text:style-name="T357_3"><text:s/></text:span><text:span text:style-name="T357_4">through<text:s/>lead<text:s/>delivery<text:s/>partner,<text:s/>the<text:s/>Global<text:s/>Disability<text:s/>Inclusion<text:s/>Hub,<text:s/>which<text:s/>is</text:span><text:span text:style-name="T357_5"><text:s/></text:span><text:span text:style-name="T357_6">already</text:span><text:span text:style-name="T357_7"><text:s/></text:span><text:span text:style-name="T357_8">partnering</text:span><text:span text:style-name="T357_9"><text:s/></text:span><text:span text:style-name="T357_10">with</text:span><text:span text:style-name="T357_11"><text:s/></text:span><text:span text:style-name="T357_12">AI4D</text:span><text:span text:style-name="T357_13"><text:s/></text:span><text:span text:style-name="T357_14">on</text:span><text:span text:style-name="T357_15"><text:s/></text:span><text:span text:style-name="T357_16">sharing</text:span><text:span text:style-name="T357_17"><text:s/></text:span><text:span text:style-name="T357_18">expertise</text:span><text:span text:style-name="T357_19"><text:s/></text:span><text:span text:style-name="T357_20">on</text:span><text:span text:style-name="T357_21"><text:s/></text:span><text:span text:style-name="T357_22">AI-powered</text:span><text:span text:style-name="T357_23"><text:s/></text:span><text:span text:style-name="T357_24">assistive</text:span><text:span text:style-name="T357_25"><text:s/></text:span><text:span text:style-name="T357_26">technologies<text:s/>and<text:s/>on<text:s/>the<text:s/>landscape<text:s/>and<text:s/>gaps<text:s/>related<text:s/>to<text:s/>AI<text:s/>and<text:s/>disability</text:span><text:span text:style-name="T357_27"><text:s/></text:span><text:span text:style-name="T357_28">inclusion.</text:span></text:p>
              <text:p text:style-name="P358"><text:span text:style-name="T358_1">The</text:span><text:span text:style-name="T358_2"><text:s/></text:span><text:span text:style-name="T358_3">Digital</text:span><text:span text:style-name="T358_4"><text:s/></text:span><text:span text:style-name="T358_5">Access</text:span><text:span text:style-name="T358_6"><text:s/></text:span><text:span text:style-name="T358_7">Programme</text:span><text:span text:style-name="T358_8"><text:s/></text:span><text:span text:style-name="T358_9">which</text:span><text:span text:style-name="T358_10"><text:s/></text:span><text:span text:style-name="T358_11">is</text:span><text:span text:style-name="T358_12"><text:s/></text:span><text:span text:style-name="T358_13">well</text:span><text:span text:style-name="T358_14"><text:s/></text:span><text:span text:style-name="T358_15">established</text:span><text:span text:style-name="T358_16"><text:s/></text:span><text:span text:style-name="T358_17">in</text:span><text:span text:style-name="T358_18"><text:s/></text:span><text:span text:style-name="T358_19">Indonesia</text:span><text:span text:style-name="T358_20"><text:s/></text:span><text:span text:style-name="T358_21">and</text:span><text:span text:style-name="T358_22"><text:s/></text:span><text:span text:style-name="T358_23">helping</text:span><text:span text:style-name="T358_24"><text:s/></text:span><text:span text:style-name="T358_25">to<text:s/>connect</text:span><text:span text:style-name="T358_26"><text:s/></text:span><text:span text:style-name="T358_27">hard-to-reach<text:s/>communities;</text:span></text:p>
              <text:p text:style-name="P359"><text:span text:style-name="T359_1">The</text:span><text:span text:style-name="T359_2"><text:s/></text:span><text:span text:style-name="T359_3">EdTech</text:span><text:span text:style-name="T359_4"><text:s/></text:span><text:span text:style-name="T359_5">Hub</text:span><text:span text:style-name="T359_6"><text:s/></text:span><text:span text:style-name="T359_7">which</text:span><text:span text:style-name="T359_8"><text:s/></text:span><text:span text:style-name="T359_9">is</text:span><text:span text:style-name="T359_10"><text:s/></text:span><text:span text:style-name="T359_11">developing</text:span><text:span text:style-name="T359_12"><text:s/></text:span><text:span text:style-name="T359_13">a</text:span><text:span text:style-name="T359_14"><text:s/></text:span><text:span text:style-name="T359_15">new</text:span><text:span text:style-name="T359_16"><text:s/></text:span><text:span text:style-name="T359_17">AI</text:span><text:span text:style-name="T359_18"><text:s/></text:span><text:span text:style-name="T359_19">observatory</text:span><text:span text:style-name="T359_20"><text:s/></text:span><text:span text:style-name="T359_21">and</text:span><text:span text:style-name="T359_22"><text:s/></text:span><text:span text:style-name="T359_23">lab</text:span><text:span text:style-name="T359_24"><text:s/></text:span><text:span text:style-name="T359_25">to</text:span><text:span text:style-name="T359_26"><text:s/></text:span><text:span text:style-name="T359_27">build</text:span><text:span text:style-name="T359_28"><text:s/></text:span><text:span text:style-name="T359_29">the</text:span><text:span text:style-name="T359_30"><text:s/></text:span><text:span text:style-name="T359_31">evidence</text:span><text:span text:style-name="T359_32"><text:s/></text:span><text:span text:style-name="T359_33">base</text:span><text:span text:style-name="T359_34"><text:s/></text:span><text:span text:style-name="T359_35">on</text:span><text:span text:style-name="T359_36"><text:s/></text:span><text:span text:style-name="T359_37">how</text:span><text:span text:style-name="T359_38"><text:s/></text:span><text:span text:style-name="T359_39">AI</text:span><text:span text:style-name="T359_40"><text:s/></text:span><text:span text:style-name="T359_41">can</text:span><text:span text:style-name="T359_42"><text:s/></text:span><text:span text:style-name="T359_43">transform</text:span><text:span text:style-name="T359_44"><text:s/></text:span><text:span text:style-name="T359_45">education;</text:span></text:p>
              <text:p text:style-name="P360"><text:span text:style-name="T360_1">RED’s</text:span><text:span text:style-name="T360_2"><text:s/></text:span><text:span text:style-name="T360_3">Agritech</text:span><text:span text:style-name="T360_4"><text:s/></text:span><text:span text:style-name="T360_5">portfolio</text:span><text:span text:style-name="T360_6">,</text:span><text:span text:style-name="T360_7"><text:s/></text:span><text:span text:style-name="T360_8">including</text:span><text:span text:style-name="T360_9"><text:s/></text:span><text:span text:style-name="T360_10">partnership</text:span><text:span text:style-name="T360_11"><text:s/></text:span><text:span text:style-name="T360_12">with</text:span><text:span text:style-name="T360_13"><text:s/></text:span><text:span text:style-name="T360_14">the</text:span><text:span text:style-name="T360_15"><text:s/></text:span><text:span text:style-name="T360_16">Bill</text:span><text:span text:style-name="T360_17"><text:s/></text:span><text:span text:style-name="T360_18">and</text:span><text:span text:style-name="T360_19"><text:s/></text:span><text:span text:style-name="T360_20">Melinda</text:span><text:span text:style-name="T360_21"><text:s/></text:span><text:span text:style-name="T360_22">Gates<text:s/>Foundation<text:s/>on<text:s/>harnessing<text:s/>AI<text:s/>for<text:s/>agriculture<text:s/>and<text:s/>possible</text:span><text:span text:style-name="T360_23"><text:s/></text:span><text:span text:style-name="T360_24">collaboration</text:span><text:span text:style-name="T360_25"><text:s/></text:span><text:span text:style-name="T360_26">with<text:s/>India;</text:span></text:p>
              <text:p text:style-name="P361"><text:span text:style-name="T361_1">Research<text:s/>and<text:s/>Innovation<text:s/>for<text:s/>Development<text:s/>in<text:s/>ASEAN<text:s/>(RIDA),<text:s/></text:span><text:span text:style-name="T361_2">which</text:span><text:span text:style-name="T361_3"><text:s/></text:span><text:span text:style-name="T361_4">delivers<text:s/>ODA-funded<text:s/>short-term<text:s/>innovative<text:s/>projects<text:s/>that<text:s/>address<text:s/>important</text:span><text:span text:style-name="T361_5"><text:s/></text:span><text:span text:style-name="T361_6">development</text:span><text:span text:style-name="T361_7"><text:s/></text:span><text:span text:style-name="T361_8">issues</text:span><text:span text:style-name="T361_9"><text:s/></text:span><text:span text:style-name="T361_10">in</text:span><text:span text:style-name="T361_11"><text:s/></text:span><text:span text:style-name="T361_12">Southeast</text:span><text:span text:style-name="T361_13"><text:s/></text:span><text:span text:style-name="T361_14">Asia.</text:span><text:span text:style-name="T361_15"><text:s/></text:span><text:span text:style-name="T361_16">These</text:span><text:span text:style-name="T361_17"><text:s/></text:span><text:span text:style-name="T361_18">cover</text:span><text:span text:style-name="T361_19"><text:s/></text:span><text:span text:style-name="T361_20">regional</text:span><text:span text:style-name="T361_21"><text:s/></text:span><text:span text:style-name="T361_22">priorities</text:span><text:span text:style-name="T361_23"><text:s/></text:span><text:span text:style-name="T361_24">such</text:span><text:span text:style-name="T361_25"><text:s/></text:span><text:span text:style-name="T361_26">as</text:span><text:span text:style-name="T361_27"><text:s/></text:span><text:span text:style-name="T361_28">health,</text:span><text:span text:style-name="T361_29"><text:s/></text:span><text:span text:style-name="T361_30">climate</text:span><text:span text:style-name="T361_31"><text:s/></text:span><text:span text:style-name="T361_32">adaptation,</text:span><text:span text:style-name="T361_33"><text:s/></text:span><text:span text:style-name="T361_34">resilience,<text:s/>energy</text:span><text:span text:style-name="T361_35"><text:s/></text:span><text:span text:style-name="T361_36">transition</text:span><text:span text:style-name="T361_37"><text:s/></text:span><text:span text:style-name="T361_38">and</text:span><text:span text:style-name="T361_39"><text:s/></text:span><text:span text:style-name="T361_40">agriculture</text:span><text:span text:style-name="T361_41"><text:s/></text:span><text:span text:style-name="T361_42">to<text:s/>progress<text:s/>development<text:s/>impact;</text:span></text:p>
              <text:p text:style-name="P362"><text:span text:style-name="T362_1">ASEAN<text:s/>i-Teams,<text:s/></text:span><text:span text:style-name="T362_2">a<text:s/>2-year,<text:s/>FCDO-funded,<text:s/>ASEAN-accredited<text:s/>capacity</text:span><text:span text:style-name="T362_3"><text:s/></text:span><text:span text:style-name="T362_4">building<text:s/>pilot<text:s/>with<text:s/>universities<text:s/>in<text:s/>Indonesia<text:s/>and<text:s/>Vietnam<text:s/>on<text:s/>scaling</text:span><text:span text:style-name="T362_5"><text:s/></text:span><text:span text:style-name="T362_6">academic<text:s/>tech<text:s/>inventions<text:s/>including<text:s/>on<text:s/>AI<text:s/>and<text:s/>supporting</text:span><text:span text:style-name="T362_7"><text:s/></text:span><text:span text:style-name="T362_8">commercialisation;</text:span></text:p>
              <text:p text:style-name="P363"><text:span text:style-name="T363_1">The<text:s/></text:span><text:span text:style-name="T363_2">British<text:s/>International<text:s/>Partnerships<text:s/></text:span><text:span text:style-name="T363_3">and<text:s/></text:span><text:span text:style-name="T363_4">British<text:s/>International</text:span><text:span text:style-name="T363_5"><text:s/></text:span><text:span text:style-name="T363_6">Investment</text:span><text:span text:style-name="T363_7"><text:s/></text:span><text:span text:style-name="T363_8">portfolios</text:span><text:span text:style-name="T363_9"><text:s/></text:span><text:span text:style-name="T363_10">in</text:span><text:span text:style-name="T363_11"><text:s/></text:span><text:span text:style-name="T363_12">the</text:span><text:span text:style-name="T363_13"><text:s/></text:span><text:span text:style-name="T363_14">region,</text:span><text:span text:style-name="T363_15"><text:s/></text:span><text:span text:style-name="T363_16">for</text:span><text:span text:style-name="T363_17"><text:s/></text:span><text:span text:style-name="T363_18">which</text:span><text:span text:style-name="T363_19"><text:s/></text:span><text:span text:style-name="T363_20">the</text:span><text:span text:style-name="T363_21"><text:s/></text:span><text:span text:style-name="T363_22">AI4D</text:span><text:span text:style-name="T363_23"><text:s/></text:span><text:span text:style-name="T363_24">scaling</text:span><text:span text:style-name="T363_25"><text:s/></text:span><text:span text:style-name="T363_26">pillar</text:span><text:span text:style-name="T363_27"><text:s/></text:span><text:span text:style-name="T363_28">aims</text:span><text:span text:style-name="T363_29"><text:s/></text:span><text:span text:style-name="T363_30">to<text:s/>provide</text:span><text:span text:style-name="T363_31"><text:s/></text:span><text:span text:style-name="T363_32">pipeline<text:s/>investments.</text:span></text:p>
            </table:table-cell>
          </table:table-row>
          <table:table-row table:style-name="Row56">
            <table:table-cell table:style-name="Cell98">
              <text:p text:style-name="P364"><text:span text:style-name="T364_1">What</text:span><text:span text:style-name="T364_2"><text:s/></text:span><text:span text:style-name="T364_3">is</text:span><text:span text:style-name="T364_4"><text:s/></text:span><text:span text:style-name="T364_5">the</text:span><text:span text:style-name="T364_6"><text:s/></text:span><text:span text:style-name="T364_7">additional</text:span><text:span text:style-name="T364_8"><text:s/></text:span><text:span text:style-name="T364_9">and</text:span><text:span text:style-name="T364_10"><text:s/></text:span><text:span text:style-name="T364_11">total<text:s/>support</text:span><text:span text:style-name="T364_12"><text:s/></text:span><text:span text:style-name="T364_13">the</text:span><text:span text:style-name="T364_14"><text:s/></text:span><text:span text:style-name="T364_15">UK</text:span><text:span text:style-name="T364_16"><text:s/></text:span><text:span text:style-name="T364_17">will</text:span><text:span text:style-name="T364_18"><text:s/></text:span><text:span text:style-name="T364_19">provide?</text:span></text:p>
            </table:table-cell>
          </table:table-row>
          <table:table-row table:style-name="Row57">
            <table:table-cell table:style-name="Cell99">
              <text:p text:style-name="P365"><text:span text:style-name="T365_1">The<text:s/>UK<text:s/>will<text:s/>provide<text:s/>up<text:s/>to<text:s/>an<text:s/>additional<text:s/>£20m<text:s/>over<text:s/>2024-2029,<text:s/>taking<text:s/>the<text:s/>total</text:span><text:span text:style-name="T365_2"><text:s/></text:span><text:span text:style-name="T365_3">programme</text:span><text:span text:style-name="T365_4"><text:s/></text:span><text:span text:style-name="T365_5">budget</text:span><text:span text:style-name="T365_6"><text:s/></text:span><text:span text:style-name="T365_7">to</text:span><text:span text:style-name="T365_8"><text:s/></text:span><text:span text:style-name="T365_9">£58m.</text:span><text:span text:style-name="T365_10"><text:s/></text:span><text:span text:style-name="T365_11">The</text:span><text:span text:style-name="T365_12"><text:s/></text:span><text:span text:style-name="T365_13">additional</text:span><text:span text:style-name="T365_14"><text:s/></text:span><text:span text:style-name="T365_15">funding</text:span><text:span text:style-name="T365_16"><text:s/></text:span><text:span text:style-name="T365_17">will</text:span><text:span text:style-name="T365_18"><text:s/></text:span><text:span text:style-name="T365_19">be</text:span><text:span text:style-name="T365_20"><text:s/></text:span><text:span text:style-name="T365_21">allocated</text:span><text:span text:style-name="T365_22"><text:s/></text:span><text:span text:style-name="T365_23">from</text:span></text:p>
              <text:p text:style-name="P366"><text:span text:style-name="T366_1">within</text:span><text:span text:style-name="T366_2"><text:s/></text:span><text:span text:style-name="T366_3">FCDO</text:span><text:span text:style-name="T366_4"><text:s/></text:span><text:span text:style-name="T366_5">Research</text:span><text:span text:style-name="T366_6"><text:s/></text:span><text:span text:style-name="T366_7">and</text:span><text:span text:style-name="T366_8"><text:s/></text:span><text:span text:style-name="T366_9">Evidence</text:span><text:span text:style-name="T366_10"><text:s/></text:span><text:span text:style-name="T366_11">Directorate’s</text:span><text:span text:style-name="T366_12"><text:s/></text:span><text:span text:style-name="T366_13">ODA</text:span><text:span text:style-name="T366_14"><text:s/></text:span><text:span text:style-name="T366_15">CDEL</text:span><text:span text:style-name="T366_16"><text:s/></text:span><text:span text:style-name="T366_17">R&amp;D</text:span><text:span text:style-name="T366_18"><text:s/></text:span><text:span text:style-name="T366_19">budget</text:span></text:p>
            </table:table-cell>
          </table:table-row>
        </table:table>
      </text:section>
      <text:section text:style-name="S21" text:name="S21">
        <text:p text:style-name="P367"><draw:frame svg:x="2.745cm" svg:y="15.861cm" svg:width="16.178cm" svg:height="3.854cm" draw:style-name="FR15" text:anchor-type="page" draw:z-index="4"><draw:text-box><table:table table:style-name="Table13"><table:table-column table:style-name="Column19"/><table:table-column table:style-name="Column20"/><table:table-column table:style-name="Column21"/><table:table-column table:style-name="Column22"/><table:table-column table:style-name="Column23"/><table:table-column table:style-name="Column24"/><table:table-row table:style-name="Row58"><table:table-cell table:style-name="Cell100"><text:p text:style-name="P368"><text:span text:style-name="T368_1">(£</text:span><text:span text:style-name="T368_2"><text:s/></text:span><text:span text:style-name="T368_3">million)</text:span></text:p></table:table-cell><table:table-cell table:style-name="Cell101"><text:p text:style-name="P369"><text:span text:style-name="T369_1">2024-25</text:span></text:p></table:table-cell><table:table-cell table:style-name="Cell102"><text:p text:style-name="P370"><text:span text:style-name="T370_1">2025-26</text:span></text:p></table:table-cell><table:table-cell table:style-name="Cell103"><text:p text:style-name="P371"><text:span text:style-name="T371_1">2026-27</text:span></text:p></table:table-cell><table:table-cell table:style-name="Cell104"><text:p text:style-name="P372"><text:span text:style-name="T372_1">2027-28</text:span></text:p></table:table-cell><table:table-cell table:style-name="Cell105"><text:p text:style-name="P373"><text:span text:style-name="T373_1">2028-29</text:span></text:p></table:table-cell></table:table-row><table:table-row table:style-name="Row59"><table:table-cell table:style-name="Cell106"><text:p text:style-name="P374"><text:span text:style-name="T374_1">Compute</text:span></text:p></table:table-cell><table:table-cell table:style-name="Cell107"><text:p text:style-name="P375"/></table:table-cell><table:table-cell table:style-name="Cell108"><text:p text:style-name="P376"><text:span text:style-name="T376_1">1</text:span></text:p></table:table-cell><table:table-cell table:style-name="Cell109"><text:p text:style-name="P377"><text:span text:style-name="T377_1">1</text:span></text:p></table:table-cell><table:table-cell table:style-name="Cell110"><text:p text:style-name="P378"/></table:table-cell><table:table-cell table:style-name="Cell111"><text:p text:style-name="P379"/></table:table-cell></table:table-row><table:table-row table:style-name="Row60"><table:table-cell table:style-name="Cell112"><text:p text:style-name="P380"><text:span text:style-name="T380_1">Design</text:span><text:span text:style-name="T380_2"><text:s/></text:span><text:span text:style-name="T380_3">phase</text:span></text:p></table:table-cell><table:table-cell table:style-name="Cell113"><text:p text:style-name="P381"><text:span text:style-name="T381_1">&lt;1</text:span></text:p></table:table-cell><table:table-cell table:style-name="Cell114"><text:p text:style-name="P382"/></table:table-cell><table:table-cell table:style-name="Cell115"><text:p text:style-name="P383"/></table:table-cell><table:table-cell table:style-name="Cell116"><text:p text:style-name="P384"/></table:table-cell><table:table-cell table:style-name="Cell117"><text:p text:style-name="P385"/></table:table-cell></table:table-row><table:table-row table:style-name="Row61"><table:table-cell table:style-name="Cell118"><text:p text:style-name="P386"><text:span text:style-name="T386_1">Skills</text:span></text:p></table:table-cell><table:table-cell table:style-name="Cell119"><text:p text:style-name="P387"/></table:table-cell><table:table-cell table:style-name="Cell120"><text:p text:style-name="P388"><text:span text:style-name="T388_1">1</text:span></text:p></table:table-cell><table:table-cell table:style-name="Cell121"><text:p text:style-name="P389"><text:span text:style-name="T389_1">1.5</text:span></text:p></table:table-cell><table:table-cell table:style-name="Cell122"><text:p text:style-name="P390"><text:span text:style-name="T390_1">1.5</text:span></text:p></table:table-cell><table:table-cell table:style-name="Cell123"><text:p text:style-name="P391"><text:span text:style-name="T391_1">1</text:span></text:p></table:table-cell></table:table-row><table:table-row table:style-name="Row62"><table:table-cell table:style-name="Cell124"><text:p text:style-name="P392"><text:span text:style-name="T392_1">Data</text:span></text:p></table:table-cell><table:table-cell table:style-name="Cell125"><text:p text:style-name="P393"/></table:table-cell><table:table-cell table:style-name="Cell126"><text:p text:style-name="P394"><text:span text:style-name="T394_1">1</text:span></text:p></table:table-cell><table:table-cell table:style-name="Cell127"><text:p text:style-name="P395"><text:span text:style-name="T395_1">1</text:span></text:p></table:table-cell><table:table-cell table:style-name="Cell128"><text:p text:style-name="P396"><text:span text:style-name="T396_1">1.5</text:span></text:p></table:table-cell><table:table-cell table:style-name="Cell129"><text:p text:style-name="P397"><text:span text:style-name="T397_1">1</text:span></text:p></table:table-cell></table:table-row><table:table-row table:style-name="Row63"><table:table-cell table:style-name="Cell130"><text:p text:style-name="P398"><text:span text:style-name="T398_1">Scaling</text:span><text:span text:style-name="T398_2"><text:s/></text:span><text:span text:style-name="T398_3">partnerships</text:span></text:p></table:table-cell><table:table-cell table:style-name="Cell131"><text:p text:style-name="P399"/></table:table-cell><table:table-cell table:style-name="Cell132"><text:p text:style-name="P400"><text:span text:style-name="T400_1">2</text:span></text:p></table:table-cell><table:table-cell table:style-name="Cell133"><text:p text:style-name="P401"><text:span text:style-name="T401_1">2.5</text:span></text:p></table:table-cell><table:table-cell table:style-name="Cell134"><text:p text:style-name="P402"><text:span text:style-name="T402_1">2</text:span></text:p></table:table-cell><table:table-cell table:style-name="Cell135"><text:p text:style-name="P403"><text:span text:style-name="T403_1">1</text:span></text:p></table:table-cell></table:table-row><table:table-row table:style-name="Row64"><table:table-cell table:style-name="Cell136"><text:p text:style-name="P404"><text:span text:style-name="T404_1">Total</text:span></text:p></table:table-cell><table:table-cell table:style-name="Cell137"><text:p text:style-name="P405"><text:span text:style-name="T405_1">£1m</text:span></text:p></table:table-cell><table:table-cell table:style-name="Cell138"><text:p text:style-name="P406"><text:span text:style-name="T406_1">£5m</text:span></text:p></table:table-cell><table:table-cell table:style-name="Cell139"><text:p text:style-name="P407"><text:span text:style-name="T407_1">£6m</text:span></text:p></table:table-cell><table:table-cell table:style-name="Cell140"><text:p text:style-name="P408"><text:span text:style-name="T408_1">£5m</text:span></text:p></table:table-cell><table:table-cell table:style-name="Cell141"><text:p text:style-name="P409"><text:span text:style-name="T409_1">£3m</text:span></text:p></table:table-cell></table:table-row></table:table><text:p text:style-name="P410"/></draw:text-box></draw:frame></text:p>
        <text:p text:style-name="P411"/>
        <text:p text:style-name="P412"/>
        <text:p text:style-name="P413"/>
        <text:p text:style-name="P414"/>
        <table:table table:style-name="Table14">
          <table:table-column table:style-name="Column25"/>
          <table:table-row table:style-name="Row65">
            <table:table-cell table:style-name="Cell142">
              <text:p text:style-name="P415"><text:span text:style-name="T415_1">and<text:s/>has<text:s/>been<text:s/>earmarked<text:s/>and<text:s/>is<text:s/>affordable<text:s/>within<text:s/>RED’s<text:s/>spending<text:s/>plans.<text:s/>Break</text:span><text:span text:style-name="T415_2"><text:s/></text:span><text:span text:style-name="T415_3">clauses<text:s/>are<text:s/>built<text:s/>into<text:s/>the<text:s/>programme<text:s/>to<text:s/>manage<text:s/>the<text:s/>risk<text:s/>of<text:s/>spending<text:s/>beyond</text:span><text:span text:style-name="T415_4"><text:s/></text:span><text:span text:style-name="T415_5">FY<text:s/>27/28<text:s/>for<text:s/>the<text:s/>last<text:s/>two<text:s/>years<text:s/>of<text:s/>the<text:s/>programme<text:s/>as<text:s/>we<text:s/>cannot<text:s/>formally</text:span><text:span text:style-name="T415_6"><text:s/></text:span><text:span text:style-name="T415_7">approve<text:s/>funding<text:s/>more<text:s/>than<text:s/>two<text:s/>years<text:s/>beyond<text:s/>the<text:s/>current<text:s/>spending<text:s/>review</text:span><text:span text:style-name="T415_8"><text:s/></text:span><text:span text:style-name="T415_9">period.</text:span></text:p>
              <text:p text:style-name="P416"/>
              <text:p text:style-name="P417"/>
              <text:p text:style-name="P418"><text:span text:style-name="T418_1">Up<text:s/>to<text:s/>£2m<text:s/>of<text:s/>the<text:s/>additional<text:s/>funding<text:s/>will<text:s/>be<text:s/>used<text:s/>to<text:s/>leverage<text:s/>more<text:s/>affordable</text:span><text:span text:style-name="T418_2"><text:s/></text:span><text:span text:style-name="T418_3">access<text:s/>to<text:s/>compute<text:s/>for<text:s/>AI<text:s/>research<text:s/>and<text:s/>innovation<text:s/>for<text:s/>development<text:s/>impact</text:span><text:span text:style-name="T418_4"><text:s/></text:span><text:span text:style-name="T418_5">across<text:s/>Africa<text:s/>and<text:s/>the<text:s/>Indo-Pacific,<text:s/>helping<text:s/>to<text:s/>kickstart<text:s/>a<text:s/>possible<text:s/>‘GAVI<text:s/>for</text:span><text:span text:style-name="T418_6"><text:s/></text:span><text:span text:style-name="T418_7">compute’<text:s/>offer,<text:s/>that<text:s/>will<text:s/>attract<text:s/>at<text:s/>least<text:s/>as<text:s/>much<text:s/>co-funding<text:s/>from<text:s/>other<text:s/>donors,</text:span><text:span text:style-name="T418_8"><text:s/></text:span><text:span text:style-name="T418_9">and</text:span><text:span text:style-name="T418_10"><text:s/></text:span><text:span text:style-name="T418_11">the</text:span><text:span text:style-name="T418_12"><text:s/></text:span><text:span text:style-name="T418_13">overall</text:span><text:span text:style-name="T418_14"><text:s/></text:span><text:span text:style-name="T418_15">investment</text:span><text:span text:style-name="T418_16"><text:s/></text:span><text:span text:style-name="T418_17">from<text:s/>donors</text:span><text:span text:style-name="T418_18"><text:s/></text:span><text:span text:style-name="T418_19">will</text:span><text:span text:style-name="T418_20"><text:s/></text:span><text:span text:style-name="T418_21">be</text:span><text:span text:style-name="T418_22"><text:s/></text:span><text:span text:style-name="T418_23">matched</text:span><text:span text:style-name="T418_24"><text:s/></text:span><text:span text:style-name="T418_25">by</text:span><text:span text:style-name="T418_26"><text:s/></text:span><text:span text:style-name="T418_27">the</text:span><text:span text:style-name="T418_28"><text:s/></text:span><text:span text:style-name="T418_29">private</text:span><text:span text:style-name="T418_30"><text:s/></text:span><text:span text:style-name="T418_31">sector.</text:span></text:p>
              <text:p text:style-name="P419"/>
              <text:p text:style-name="P420"/>
              <text:p text:style-name="P421"><text:span text:style-name="T421_1">The</text:span><text:span text:style-name="T421_2"><text:s/></text:span><text:span text:style-name="T421_3">additional</text:span><text:span text:style-name="T421_4"><text:s/></text:span><text:span text:style-name="T421_5">funding</text:span><text:span text:style-name="T421_6"><text:s/></text:span><text:span text:style-name="T421_7">for</text:span><text:span text:style-name="T421_8"><text:s/></text:span><text:span text:style-name="T421_9">the</text:span><text:span text:style-name="T421_10"><text:s/></text:span><text:span text:style-name="T421_11">Indo-Pacific</text:span><text:span text:style-name="T421_12"><text:s/></text:span><text:span text:style-name="T421_13">will</text:span><text:span text:style-name="T421_14"><text:s/></text:span><text:span text:style-name="T421_15">be</text:span><text:span text:style-name="T421_16"><text:s/></text:span><text:span text:style-name="T421_17">profiled</text:span><text:span text:style-name="T421_18"><text:s/></text:span><text:span text:style-name="T421_19">to<text:s/>include</text:span><text:span text:style-name="T421_20"><text:s/></text:span><text:span text:style-name="T421_21">around</text:span></text:p>
              <text:p text:style-name="P422"><text:span text:style-name="T422_1">£5m<text:s/>spend<text:s/>per<text:s/>year<text:s/>beginning<text:s/>in<text:s/>Financial<text:s/>Year<text:s/>2025-26,<text:s/>with<text:s/>some<text:s/>potential</text:span><text:span text:style-name="T422_2"><text:s/></text:span><text:span text:style-name="T422_3">design<text:s/>phase<text:s/>and<text:s/>early<text:s/>delivery<text:s/>spend<text:s/>in<text:s/>Financial<text:s/>Year<text:s/>2024-25.<text:s/>The</text:span><text:span text:style-name="T422_4"><text:s/></text:span><text:span text:style-name="T422_5">programme<text:s/>will<text:s/>include<text:s/>a<text:s/>focus<text:s/>on<text:s/>AI<text:s/>innovation<text:s/>for<text:s/>climate<text:s/>adaptation<text:s/>and</text:span><text:span text:style-name="T422_6"><text:s/></text:span><text:span text:style-name="T422_7">mitigation<text:s/>and<text:s/>we<text:s/>anticipate<text:s/>at<text:s/>least<text:s/>10%<text:s/>of<text:s/>the<text:s/>new<text:s/>funding<text:s/>to<text:s/>be<text:s/>classed<text:s/>as</text:span><text:span text:style-name="T422_8"><text:s/></text:span><text:span text:style-name="T422_9">ICF.</text:span><text:span text:style-name="T422_10"><text:s/></text:span><text:span text:style-name="T422_11">An</text:span><text:span text:style-name="T422_12"><text:s/></text:span><text:span text:style-name="T422_13">indicative</text:span><text:span text:style-name="T422_14"><text:s/></text:span><text:span text:style-name="T422_15">profile</text:span><text:span text:style-name="T422_16"><text:s/></text:span><text:span text:style-name="T422_17">against</text:span><text:span text:style-name="T422_18"><text:s/></text:span><text:span text:style-name="T422_19">priority</text:span><text:span text:style-name="T422_20"><text:s/></text:span><text:span text:style-name="T422_21">pillars</text:span><text:span text:style-name="T422_22"><text:s/></text:span><text:span text:style-name="T422_23">of<text:s/>activity</text:span><text:span text:style-name="T422_24"><text:s/></text:span><text:span text:style-name="T422_25">is</text:span><text:span text:style-name="T422_26"><text:s/></text:span><text:span text:style-name="T422_27">set</text:span><text:span text:style-name="T422_28"><text:s/></text:span><text:span text:style-name="T422_29">out</text:span><text:span text:style-name="T422_30"><text:s/></text:span><text:span text:style-name="T422_31">below.</text:span></text:p>
              <text:p text:style-name="P423"/>
              <text:p text:style-name="P424"/>
              <text:p text:style-name="P425"/>
              <text:p text:style-name="P426"/>
              <text:p text:style-name="P427"/>
              <text:p text:style-name="P428"/>
              <text:p text:style-name="P429"/>
              <text:p text:style-name="P430"/>
              <text:p text:style-name="P431"/>
              <text:p text:style-name="P432"/>
              <text:p text:style-name="P433"/>
              <text:p text:style-name="P434"/>
              <text:p text:style-name="P435"/>
              <text:p text:style-name="P436"/>
              <text:p text:style-name="P437"><text:span text:style-name="T437_1">The<text:s/>additional<text:s/>UK<text:s/>funding<text:s/>of<text:s/>£20m<text:s/>will<text:s/>help<text:s/>to<text:s/>crowd<text:s/>in<text:s/>an<text:s/>approximately</text:span><text:span text:style-name="T437_2"><text:s/></text:span><text:span text:style-name="T437_3">equivalent</text:span><text:span text:style-name="T437_4"><text:s/></text:span><text:span text:style-name="T437_5">sum</text:span><text:span text:style-name="T437_6"><text:s/></text:span><text:span text:style-name="T437_7">from</text:span><text:span text:style-name="T437_8"><text:s/></text:span><text:span text:style-name="T437_9">partners</text:span><text:span text:style-name="T437_10"><text:s/></text:span><text:span text:style-name="T437_11">within</text:span><text:span text:style-name="T437_12"><text:s/></text:span><text:span text:style-name="T437_13">the</text:span><text:span text:style-name="T437_14"><text:s/></text:span><text:span text:style-name="T437_15">existing</text:span><text:span text:style-name="T437_16"><text:s/></text:span><text:span text:style-name="T437_17">AI4D</text:span><text:span text:style-name="T437_18"><text:s/></text:span><text:span text:style-name="T437_19">coalition,</text:span><text:span text:style-name="T437_20"><text:s/></text:span><text:span text:style-name="T437_21">including:</text:span><text:span text:style-name="T437_22"><text:s/></text:span><text:span text:style-name="T437_23">in-kind<text:s/>and</text:span><text:span text:style-name="T437_24"><text:s/></text:span><text:span text:style-name="T437_25">financial</text:span><text:span text:style-name="T437_26"><text:s/></text:span><text:span text:style-name="T437_27">contributions<text:s/>of</text:span><text:span text:style-name="T437_28"><text:s/></text:span><text:span text:style-name="T437_29">£4m</text:span><text:span text:style-name="T437_30"><text:s/></text:span><text:span text:style-name="T437_31">from</text:span><text:span text:style-name="T437_32"><text:s/></text:span><text:span text:style-name="T437_33">IDRC</text:span></text:p>
              <text:p text:style-name="P438"><text:span text:style-name="T438_1">a</text:span><text:span text:style-name="T438_2"><text:s/></text:span><text:span text:style-name="T438_3">further</text:span><text:span text:style-name="T438_4"><text:s/></text:span><text:span text:style-name="T438_5">$20m<text:s/>in</text:span><text:span text:style-name="T438_6"><text:s/></text:span><text:span text:style-name="T438_7">adjacent,</text:span><text:span text:style-name="T438_8"><text:s/></text:span><text:span text:style-name="T438_9">coordinated</text:span><text:span text:style-name="T438_10"><text:s/></text:span><text:span text:style-name="T438_11">funding</text:span><text:span text:style-name="T438_12"><text:s/></text:span><text:span text:style-name="T438_13">from<text:s/>BMGF</text:span></text:p>
            </table:table-cell>
          </table:table-row>
        </table:table>
      </text:section>
      <text:section text:style-name="S22" text:name="S22">
        <text:p text:style-name="P439"/>
        <text:p text:style-name="P440"/>
        <text:p text:style-name="P441"/>
        <text:p text:style-name="P442"/>
        <text:p text:style-name="P443"/>
        <table:table table:style-name="Table15">
          <table:table-column table:style-name="Column26"/>
          <table:table-row table:style-name="Row66">
            <table:table-cell table:style-name="Cell143">
              <text:p text:style-name="P444"><text:span text:style-name="T444_1">We</text:span><text:span text:style-name="T444_2"><text:s/></text:span><text:span text:style-name="T444_3">are</text:span><text:span text:style-name="T444_4"><text:s/></text:span><text:span text:style-name="T444_5">also</text:span><text:span text:style-name="T444_6"><text:s/></text:span><text:span text:style-name="T444_7">exploring</text:span><text:span text:style-name="T444_8"><text:s/></text:span><text:span text:style-name="T444_9">further</text:span><text:span text:style-name="T444_10"><text:s/></text:span><text:span text:style-name="T444_11">potential</text:span><text:span text:style-name="T444_12"><text:s/></text:span><text:span text:style-name="T444_13">funding</text:span><text:span text:style-name="T444_14"><text:s/></text:span><text:span text:style-name="T444_15">commitments</text:span><text:span text:style-name="T444_16"><text:s/></text:span><text:span text:style-name="T444_17">from</text:span><text:span text:style-name="T444_18"><text:s/></text:span><text:span text:style-name="T444_19">Australia,</text:span><text:span text:style-name="T444_20"><text:s/></text:span><text:span text:style-name="T444_21">Germany,<text:s/>USA,<text:s/>the<text:s/>Republic<text:s/>of<text:s/>Korea<text:s/>and<text:s/>France,<text:s/>as<text:s/>well<text:s/>as<text:s/>funding<text:s/>or<text:s/>in-</text:span><text:span text:style-name="T444_22"><text:s/></text:span><text:span text:style-name="T444_23">kind<text:s/>contributions</text:span><text:span text:style-name="T444_24"><text:s/></text:span><text:span text:style-name="T444_25">from</text:span><text:span text:style-name="T444_26"><text:s/></text:span><text:span text:style-name="T444_27">technology</text:span><text:span text:style-name="T444_28"><text:s/></text:span><text:span text:style-name="T444_29">companies.</text:span></text:p>
            </table:table-cell>
          </table:table-row>
          <table:table-row table:style-name="Row67">
            <table:table-cell table:style-name="Cell144">
              <text:p text:style-name="P445"><text:span text:style-name="T445_1">What</text:span><text:span text:style-name="T445_2"><text:s/></text:span><text:span text:style-name="T445_3">are</text:span><text:span text:style-name="T445_4"><text:s/></text:span><text:span text:style-name="T445_5">the</text:span><text:span text:style-name="T445_6"><text:s/></text:span><text:span text:style-name="T445_7">expected</text:span><text:span text:style-name="T445_8"><text:s/></text:span><text:span text:style-name="T445_9">results?</text:span></text:p>
            </table:table-cell>
          </table:table-row>
          <table:table-row table:style-name="Row68">
            <table:table-cell table:style-name="Cell145">
              <text:p text:style-name="P446"><text:span text:style-name="T446_1">In<text:s/>addition<text:s/>to<text:s/>the<text:s/>expected<text:s/>results<text:s/>set<text:s/>out<text:s/>in<text:s/>the<text:s/>original<text:s/>business<text:s/>case,<text:s/></text:span><text:span text:style-name="T446_2">the</text:span><text:span text:style-name="T446_3"><text:s/></text:span><text:span text:style-name="T446_4">expansion</text:span><text:span text:style-name="T446_5"><text:s/></text:span><text:span text:style-name="T446_6">to<text:s/>the<text:s/>Indo-Pacific</text:span><text:span text:style-name="T446_7"><text:s/></text:span><text:span text:style-name="T446_8">will<text:s/>deliver:</text:span></text:p>
              <text:p text:style-name="P447"/>
              <text:p text:style-name="P448"/>
              <text:p text:style-name="P449"><text:span text:style-name="T449_1">Establishing<text:s/>at<text:s/>least<text:s/>three<text:s/>multidisciplinary<text:s/>responsible<text:s/>AI<text:s/>labs<text:s/>in<text:s/>the</text:span><text:span text:style-name="T449_2"><text:s/></text:span><text:span text:style-name="T449_3">region<text:s/>to<text:s/>grow<text:s/>AI<text:s/>skills<text:s/>for<text:s/>the<text:s/>future.<text:s/></text:span><text:span text:style-name="T449_4">Multidisciplinary<text:s/>labs<text:s/>may<text:s/>be<text:s/>hosted<text:s/>in</text:span><text:span text:style-name="T449_5"><text:s/></text:span><text:span text:style-name="T449_6">universities</text:span><text:span text:style-name="T449_7"><text:s/></text:span><text:span text:style-name="T449_8">or</text:span><text:span text:style-name="T449_9"><text:s/></text:span><text:span text:style-name="T449_10">in</text:span><text:span text:style-name="T449_11"><text:s/></text:span><text:span text:style-name="T449_12">other</text:span><text:span text:style-name="T449_13"><text:s/></text:span><text:span text:style-name="T449_14">relevant<text:s/>institutions</text:span><text:span text:style-name="T449_15"><text:s/></text:span><text:span text:style-name="T449_16">with</text:span><text:span text:style-name="T449_17"><text:s/></text:span><text:span text:style-name="T449_18">a<text:s/>capacity</text:span><text:span text:style-name="T449_19"><text:s/></text:span><text:span text:style-name="T449_20">building</text:span><text:span text:style-name="T449_21"><text:s/></text:span><text:span text:style-name="T449_22">and</text:span></text:p>
              <text:p text:style-name="P450"><text:span text:style-name="T450_1">learning-focused<text:s/>structure<text:s/>to<text:s/>foster<text:s/>the<text:s/>talent<text:s/>and<text:s/>skills<text:s/>needed<text:s/>for<text:s/>AI</text:span><text:span text:style-name="T450_2"><text:s/></text:span><text:span text:style-name="T450_3">innovation.<text:s/>They<text:s/>are<text:s/>a<text:s/>key<text:s/>ecosystem-building<text:s/>initiative<text:s/>to<text:s/>ensure<text:s/>the<text:s/>next</text:span><text:span text:style-name="T450_4"><text:s/></text:span><text:span text:style-name="T450_5">generation<text:s/>of<text:s/>trained<text:s/>developers,<text:s/>policymakers<text:s/>and<text:s/>thought<text:s/>leaders<text:s/>are</text:span><text:span text:style-name="T450_6"><text:s/></text:span><text:span text:style-name="T450_7">developing<text:s/>AI<text:s/>skills<text:s/>through<text:s/>a<text:s/>responsible<text:s/>and<text:s/>inclusive<text:s/>lens<text:s/>and<text:s/>learning<text:s/>to</text:span><text:span text:style-name="T450_8"><text:s/></text:span><text:span text:style-name="T450_9">apply</text:span><text:span text:style-name="T450_10"><text:s/></text:span><text:span text:style-name="T450_11">lessons</text:span><text:span text:style-name="T450_12"><text:s/></text:span><text:span text:style-name="T450_13">across</text:span><text:span text:style-name="T450_14"><text:s/></text:span><text:span text:style-name="T450_15">domains</text:span><text:span text:style-name="T450_16"><text:s/></text:span><text:span text:style-name="T450_17">to</text:span><text:span text:style-name="T450_18"><text:s/></text:span><text:span text:style-name="T450_19">support</text:span><text:span text:style-name="T450_20"><text:s/></text:span><text:span text:style-name="T450_21">the</text:span><text:span text:style-name="T450_22"><text:s/></text:span><text:span text:style-name="T450_23">development</text:span><text:span text:style-name="T450_24"><text:s/></text:span><text:span text:style-name="T450_25">and</text:span><text:span text:style-name="T450_26"><text:s/></text:span><text:span text:style-name="T450_27">adoption</text:span><text:span text:style-name="T450_28"><text:s/></text:span><text:span text:style-name="T450_29">of</text:span><text:span text:style-name="T450_30"><text:s/></text:span><text:span text:style-name="T450_31">AI</text:span><text:span text:style-name="T450_32"><text:s/></text:span><text:span text:style-name="T450_33">to<text:s/>boost<text:s/>economic<text:s/>development<text:s/>and<text:s/>reduce<text:s/>poverty.<text:s/>Countries<text:s/>to<text:s/>be</text:span><text:span text:style-name="T450_34"><text:s/></text:span><text:span text:style-name="T450_35">considered<text:s/>for<text:s/>multidisciplinary<text:s/>responsible<text:s/>AI<text:s/>labs<text:s/>could<text:s/>include<text:s/>the</text:span><text:span text:style-name="T450_36"><text:s/></text:span><text:span text:style-name="T450_37">Philippines,<text:s/>Malaysia,<text:s/>Sri<text:s/>Lanka,<text:s/>Cambodia,<text:s/>Vietnam<text:s/>or<text:s/>Nepal.<text:s/>The<text:s/>design</text:span><text:span text:style-name="T450_38"><text:s/></text:span><text:span text:style-name="T450_39">phase<text:s/>activities<text:s/>will<text:s/>confirm<text:s/>final<text:s/>selection<text:s/>of<text:s/>countries,<text:s/>institutions<text:s/>and</text:span><text:span text:style-name="T450_40"><text:s/></text:span><text:span text:style-name="T450_41">approaches.</text:span></text:p>
              <text:p text:style-name="P451"><text:span text:style-name="T451_1">Generating<text:s/>at<text:s/>least<text:s/>three<text:s/>scaled<text:s/>AI<text:s/>applications<text:s/>benefitting<text:s/>tens<text:s/>of</text:span><text:span text:style-name="T451_2"><text:s/></text:span><text:span text:style-name="T451_3">millions<text:s/>of<text:s/>people<text:s/>in<text:s/>Asia.<text:s/></text:span><text:span text:style-name="T451_4">For<text:s/>instance,<text:s/>AI<text:s/>solutions<text:s/>could<text:s/>be<text:s/>created<text:s/>and</text:span><text:span text:style-name="T451_5"><text:s/></text:span><text:span text:style-name="T451_6">scaled<text:s/>to<text:s/>ensure<text:s/>more<text:s/>teachers,<text:s/>who<text:s/>are<text:s/>essential<text:s/>to<text:s/>meeting<text:s/>the<text:s/>region’s</text:span><text:span text:style-name="T451_7"><text:s/></text:span><text:span text:style-name="T451_8">education<text:s/>objectives,<text:s/>are<text:s/>trained<text:s/>in<text:s/>more<text:s/>effective<text:s/>and<text:s/>cost-effective<text:s/>ways,</text:span><text:span text:style-name="T451_9"><text:s/></text:span><text:span text:style-name="T451_10">building</text:span><text:span text:style-name="T451_11"><text:s/></text:span><text:span text:style-name="T451_12">on</text:span><text:span text:style-name="T451_13"><text:s/></text:span><text:span text:style-name="T451_14">work</text:span><text:span text:style-name="T451_15"><text:s/></text:span><text:span text:style-name="T451_16">developed</text:span><text:span text:style-name="T451_17"><text:s/></text:span><text:span text:style-name="T451_18">by</text:span><text:span text:style-name="T451_19"><text:s/></text:span><text:span text:style-name="T451_20">the<text:s/></text:span><text:span text:style-name="T451_21"><text:a xlink:type="simple" xlink:href="https://tpdatscalecoalition.org/"><text:span text:style-name="T451_22">teacher</text:span><text:span text:style-name="T451_23"><text:s/></text:span><text:span text:style-name="T451_24">professional</text:span><text:span text:style-name="T451_25"><text:s/></text:span><text:span text:style-name="T451_26">development</text:span><text:span text:style-name="T451_27"><text:s/></text:span><text:span text:style-name="T451_28">coalition</text:span></text:a></text:span><text:span text:style-name="T451_29"><text:s/></text:span><text:span text:style-name="T451_30">based</text:span><text:span text:style-name="T451_31"><text:s/></text:span><text:span text:style-name="T451_32">in<text:s/>Asia.</text:span></text:p>
              <text:p text:style-name="P452"><text:span text:style-name="T452_1">Contributing</text:span><text:span text:style-name="T452_2"><text:s/></text:span><text:span text:style-name="T452_3">to</text:span><text:span text:style-name="T452_4"><text:s/></text:span><text:span text:style-name="T452_5">regional</text:span><text:span text:style-name="T452_6"><text:s/></text:span><text:span text:style-name="T452_7">efforts</text:span><text:span text:style-name="T452_8"><text:s/></text:span><text:span text:style-name="T452_9">to</text:span><text:span text:style-name="T452_10"><text:s/></text:span><text:span text:style-name="T452_11">unlock</text:span><text:span text:style-name="T452_12"><text:s/></text:span><text:span text:style-name="T452_13">the</text:span><text:span text:style-name="T452_14"><text:s/></text:span><text:span text:style-name="T452_15">potential</text:span><text:span text:style-name="T452_16"><text:s/></text:span><text:span text:style-name="T452_17">of</text:span><text:span text:style-name="T452_18"><text:s/></text:span><text:span text:style-name="T452_19">generative</text:span><text:span text:style-name="T452_20"><text:s/></text:span><text:span text:style-name="T452_21">AI</text:span><text:span text:style-name="T452_22"><text:s/></text:span><text:span text:style-name="T452_23">for</text:span><text:span text:style-name="T452_24"><text:s/></text:span><text:span text:style-name="T452_25">690m<text:s/>speakers<text:s/>of<text:s/>low-resource<text:s/>Asian<text:s/>languages.<text:s/></text:span><text:span text:style-name="T452_26">The<text:s/>proposed<text:s/>expansion</text:span><text:span text:style-name="T452_27"><text:s/></text:span><text:span text:style-name="T452_28">would<text:s/>work<text:s/>to<text:s/>scale<text:s/>the<text:s/>training<text:s/>of<text:s/>AI<text:s/>into<text:s/>minimally<text:s/>represented<text:s/>Asian</text:span><text:span text:style-name="T452_29"><text:s/></text:span><text:span text:style-name="T452_30">languages.<text:s/>For<text:s/>instance,<text:s/>AI4D<text:s/>could<text:s/>partner<text:s/>with<text:s/>regional<text:s/>projects<text:s/>such<text:s/>as<text:s/>the</text:span><text:span text:style-name="T452_31"><text:s/></text:span><text:span text:style-name="T452_32">Singapore-led<text:s/>initiative<text:s/>to<text:s/>correct<text:s/>the<text:s/>imbalance<text:s/>with<text:s/>a<text:s/>Southeast<text:s/>Asian<text:s/>large</text:span><text:span text:style-name="T452_33"><text:s/></text:span><text:span text:style-name="T452_34">language</text:span><text:span text:style-name="T452_35"><text:s/></text:span><text:span text:style-name="T452_36">model,</text:span><text:span text:style-name="T452_37"><text:s/></text:span><text:span text:style-name="T452_38"><text:a xlink:type="simple" xlink:href="https://aisingapore.org/aiproducts/sea-lion/"><text:span text:style-name="T452_39">SEA-LION</text:span><text:span text:style-name="T452_40"><text:s/></text:span></text:a></text:span><text:span text:style-name="T452_41">(Southeast</text:span><text:span text:style-name="T452_42"><text:s/></text:span><text:span text:style-name="T452_43">Asian</text:span><text:span text:style-name="T452_44"><text:s/></text:span><text:span text:style-name="T452_45">Languages</text:span><text:span text:style-name="T452_46"><text:s/></text:span><text:span text:style-name="T452_47">in</text:span><text:span text:style-name="T452_48"><text:s/></text:span><text:span text:style-name="T452_49">One</text:span><text:span text:style-name="T452_50"><text:s/></text:span><text:span text:style-name="T452_51">Network),</text:span></text:p>
              <text:p text:style-name="P453"><text:span text:style-name="T453_1">trained<text:s/>in<text:s/>the<text:s/>region’s<text:s/>languages<text:s/>and<text:s/>cultural<text:s/>context,<text:s/>aimed<text:s/>at<text:s/>covering<text:s/>a</text:span><text:span text:style-name="T453_2"><text:s/></text:span><text:span text:style-name="T453_3">population<text:s/>of<text:s/>690m.<text:s/>The<text:s/>specific<text:s/>languages<text:s/>and<text:s/>nature<text:s/>of<text:s/>the<text:s/>investment<text:s/>will</text:span><text:span text:style-name="T453_4"><text:s/></text:span><text:span text:style-name="T453_5">be</text:span><text:span text:style-name="T453_6"><text:s/></text:span><text:span text:style-name="T453_7">determined</text:span><text:span text:style-name="T453_8"><text:s/></text:span><text:span text:style-name="T453_9">in</text:span><text:span text:style-name="T453_10"><text:s/></text:span><text:span text:style-name="T453_11">the</text:span><text:span text:style-name="T453_12"><text:s/></text:span><text:span text:style-name="T453_13">design</text:span><text:span text:style-name="T453_14"><text:s/></text:span><text:span text:style-name="T453_15">phase</text:span><text:span text:style-name="T453_16"><text:s/></text:span><text:span text:style-name="T453_17">and</text:span><text:span text:style-name="T453_18"><text:s/></text:span><text:span text:style-name="T453_19">in</text:span><text:span text:style-name="T453_20"><text:s/></text:span><text:span text:style-name="T453_21">collaboration</text:span><text:span text:style-name="T453_22"><text:s/></text:span><text:span text:style-name="T453_23">with</text:span><text:span text:style-name="T453_24"><text:s/></text:span><text:span text:style-name="T453_25">the</text:span><text:span text:style-name="T453_26"><text:s/></text:span><text:span text:style-name="T453_27">AI4D</text:span><text:span text:style-name="T453_28"><text:s/></text:span><text:span text:style-name="T453_29">funders</text:span><text:span text:style-name="T453_30"><text:s/></text:span><text:span text:style-name="T453_31">coalition</text:span><text:span text:style-name="T453_32"><text:s/></text:span><text:span text:style-name="T453_33">to</text:span><text:span text:style-name="T453_34"><text:s/></text:span><text:span text:style-name="T453_35">ensure</text:span><text:span text:style-name="T453_36"><text:s/></text:span><text:span text:style-name="T453_37">complementarity</text:span><text:span text:style-name="T453_38"><text:s/></text:span><text:span text:style-name="T453_39">of</text:span><text:span text:style-name="T453_40"><text:s/></text:span><text:span text:style-name="T453_41">approaches.</text:span></text:p>
              <text:p text:style-name="P454"><text:span text:style-name="T454_1">Three<text:s/>or<text:s/>more<text:s/>trilateral<text:s/>AI<text:s/>interventions<text:s/>aimed<text:s/>at<text:s/>co-developing<text:s/>and</text:span><text:span text:style-name="T454_2"><text:s/></text:span><text:span text:style-name="T454_3">scaling</text:span><text:span text:style-name="T454_4"><text:s/></text:span><text:span text:style-name="T454_5">responsible</text:span><text:span text:style-name="T454_6"><text:s/></text:span><text:span text:style-name="T454_7">AI<text:s/>solutions</text:span><text:span text:style-name="T454_8"><text:s/></text:span><text:span text:style-name="T454_9">to</text:span><text:span text:style-name="T454_10"><text:s/></text:span><text:span text:style-name="T454_11">development</text:span><text:span text:style-name="T454_12"><text:s/></text:span><text:span text:style-name="T454_13">challenges</text:span><text:span text:style-name="T454_14"><text:s/></text:span><text:span text:style-name="T454_15">in</text:span><text:span text:style-name="T454_16"><text:s/></text:span><text:span text:style-name="T454_17">Asia.</text:span></text:p>
              <text:p text:style-name="P455"><text:span text:style-name="T455_1">There</text:span><text:span text:style-name="T455_2"><text:s/></text:span><text:span text:style-name="T455_3">are</text:span><text:span text:style-name="T455_4"><text:s/></text:span><text:span text:style-name="T455_5">opportunities</text:span><text:span text:style-name="T455_6"><text:s/></text:span><text:span text:style-name="T455_7">to</text:span><text:span text:style-name="T455_8"><text:s/></text:span><text:span text:style-name="T455_9">apply</text:span><text:span text:style-name="T455_10"><text:s/></text:span><text:span text:style-name="T455_11">learning</text:span><text:span text:style-name="T455_12"><text:s/></text:span><text:span text:style-name="T455_13">from<text:s/>leading</text:span><text:span text:style-name="T455_14"><text:s/></text:span><text:span text:style-name="T455_15">countries</text:span><text:span text:style-name="T455_16"><text:s/></text:span><text:span text:style-name="T455_17">in</text:span><text:span text:style-name="T455_18"><text:s/></text:span><text:span text:style-name="T455_19">the</text:span><text:span text:style-name="T455_20"><text:s/></text:span><text:span text:style-name="T455_21">region</text:span></text:p>
            </table:table-cell>
          </table:table-row>
        </table:table>
      </text:section>
      <text:section text:style-name="S23" text:name="S23">
        <text:p text:style-name="P456"/>
        <text:p text:style-name="P457"/>
        <text:p text:style-name="P458"/>
        <text:p text:style-name="P459"/>
        <text:p text:style-name="P460"/>
        <table:table table:style-name="Table16">
          <table:table-column table:style-name="Column27"/>
          <table:table-row table:style-name="Row69">
            <table:table-cell table:style-name="Cell146">
              <text:p text:style-name="P461"><text:span text:style-name="T461_1">and<text:s/>from<text:s/>AI4D’s<text:s/>activity<text:s/>in<text:s/>Africa<text:s/>on<text:s/>making<text:s/>AI<text:s/>accessible<text:s/>in<text:s/>local<text:s/>languages,</text:span><text:span text:style-name="T461_2"><text:s/></text:span><text:span text:style-name="T461_3">or<text:s/>on<text:s/>enhancing<text:s/>disease<text:s/>modelling<text:s/>and<text:s/>improving<text:s/>pandemic<text:s/>preparedness,</text:span><text:span text:style-name="T461_4"><text:s/></text:span><text:span text:style-name="T461_5">through<text:s/>trilateral<text:s/>partnerships<text:s/>that<text:s/>were<text:s/>started<text:s/>through<text:s/>initiatives<text:s/>such<text:s/>as</text:span><text:span text:style-name="T461_6"><text:s/></text:span><text:span text:style-name="T461_7"><text:a xlink:type="simple" xlink:href="https://idrc-crdi.ca/en/initiative/global-south-ai4covid-response"><text:span text:style-name="T461_8">Covid</text:span><text:span text:style-name="T461_9"><text:s/></text:span><text:span text:style-name="T461_10">AI</text:span><text:span text:style-name="T461_11"><text:s/></text:span></text:a></text:span><text:span text:style-name="T461_12">and</text:span><text:span text:style-name="T461_13"><text:s/></text:span><text:span text:style-name="T461_14"><text:a xlink:type="simple" xlink:href="https://ai4pep.org/"><text:span text:style-name="T461_15">AI</text:span><text:span text:style-name="T461_16"><text:s/></text:span><text:span text:style-name="T461_17">for<text:s/>Pandemic</text:span><text:span text:style-name="T461_18"><text:s/></text:span><text:span text:style-name="T461_19">and<text:s/>Emergency</text:span><text:span text:style-name="T461_20"><text:s/></text:span><text:span text:style-name="T461_21">Preparedness</text:span></text:a></text:span><text:span text:style-name="T461_22">.</text:span></text:p>
              <text:p text:style-name="P462"><text:span text:style-name="T462_1">Expansion</text:span><text:span text:style-name="T462_2"><text:s/></text:span><text:span text:style-name="T462_3">of</text:span><text:span text:style-name="T462_4"><text:s/></text:span><text:span text:style-name="T462_5">our<text:s/>investment</text:span><text:span text:style-name="T462_6"><text:s/></text:span><text:span text:style-name="T462_7">in<text:s/>gender,<text:s/>disability</text:span><text:span text:style-name="T462_8"><text:s/></text:span><text:span text:style-name="T462_9">and</text:span><text:span text:style-name="T462_10"><text:s/></text:span><text:span text:style-name="T462_11">inclusion</text:span><text:span text:style-name="T462_12"><text:s/></text:span><text:span text:style-name="T462_13">to</text:span><text:span text:style-name="T462_14"><text:s/></text:span><text:span text:style-name="T462_15">include</text:span><text:span text:style-name="T462_16"><text:s/></text:span><text:span text:style-name="T462_17">technical<text:s/>skills<text:s/>development<text:s/>aimed<text:s/>at<text:s/>women<text:s/>and<text:s/>people<text:s/>with<text:s/>disabilities</text:span><text:span text:style-name="T462_18"><text:s/></text:span><text:span text:style-name="T462_19">in<text:s/>the<text:s/>region<text:s/>and<text:s/>inclusive<text:s/>data.<text:s/></text:span><text:span text:style-name="T462_20">This<text:s/>will<text:s/>involve<text:s/>strengthening<text:s/>gender</text:span><text:span text:style-name="T462_21"><text:s/></text:span><text:span text:style-name="T462_22">networks<text:s/>and<text:s/>building<text:s/>disability<text:s/>inclusion<text:s/>AI<text:s/>networks<text:s/>and<text:s/>AI<text:s/>safety<text:s/>including</text:span><text:span text:style-name="T462_23"><text:s/></text:span><text:span text:style-name="T462_24">the</text:span><text:span text:style-name="T462_25"><text:s/></text:span><text:span text:style-name="T462_26">moderation<text:s/>of<text:s/>AI</text:span><text:span text:style-name="T462_27"><text:s/></text:span><text:span text:style-name="T462_28">algorithms<text:s/>and<text:s/>data.</text:span></text:p>
              <text:p text:style-name="P463"><text:span text:style-name="T463_1">Three<text:s/>or<text:s/>more<text:s/>countries<text:s/>supported<text:s/>to<text:s/>develop<text:s/>safe,<text:s/>responsible<text:s/>and</text:span><text:span text:style-name="T463_2"><text:s/></text:span><text:span text:style-name="T463_3">inclusive<text:s/>AI<text:s/>policy<text:s/>by<text:s/>establishing<text:s/>an<text:s/>observatory<text:s/>or<text:s/>regional<text:s/>policy</text:span><text:span text:style-name="T463_4"><text:s/></text:span><text:span text:style-name="T463_5">centre<text:s/>to<text:s/>synthesise<text:s/>learning<text:s/>and<text:s/>evidence<text:s/>on<text:s/>how<text:s/>AI<text:s/>is<text:s/>impacting</text:span><text:span text:style-name="T463_6"><text:s/></text:span><text:span text:style-name="T463_7">economies<text:s/>and<text:s/>societies.<text:s/></text:span><text:span text:style-name="T463_8">A<text:s/>responsible<text:s/>AI<text:s/>observatory<text:s/>would<text:s/>act<text:s/>as<text:s/>a</text:span><text:span text:style-name="T463_9"><text:s/></text:span><text:span text:style-name="T463_10">thought<text:s/>leader,<text:s/>knowledge<text:s/>hub<text:s/>and<text:s/>convenor<text:s/>across<text:s/>the<text:s/>region<text:s/>on<text:s/>responsible</text:span><text:span text:style-name="T463_11"><text:s/></text:span><text:span text:style-name="T463_12">AI,<text:s/>from<text:s/>both<text:s/>a<text:s/>policy<text:s/>and<text:s/>innovation<text:s/>perspective.<text:s/>The<text:s/>observatory<text:s/>will<text:s/>interact</text:span><text:span text:style-name="T463_13"><text:s/></text:span><text:span text:style-name="T463_14">with<text:s/>global<text:s/>and<text:s/>regional<text:s/>bodies<text:s/>on<text:s/>responsible<text:s/>AI,<text:s/>including<text:s/>UNESCO,</text:span><text:span text:style-name="T463_15"><text:s/></text:span><text:span text:style-name="T463_16">UNESCAP,<text:s/>SAARC<text:s/>and<text:s/>other<text:s/>UN<text:s/>bodies.<text:s/>Engagement<text:s/>with<text:s/>ASEAN<text:s/>on<text:s/>the</text:span><text:span text:style-name="T463_17"><text:s/></text:span><text:span text:style-name="T463_18">Responsible<text:s/>AI<text:s/>Roadmap<text:s/>and<text:s/>other<text:s/>ASEAN<text:s/>tools<text:s/>and<text:s/>initiatives<text:s/>on<text:s/>AI</text:span><text:span text:style-name="T463_19"><text:s/></text:span><text:span text:style-name="T463_20">governance<text:s/>will<text:s/>be<text:s/>pursued<text:s/>to<text:s/>support<text:s/>countries<text:s/>in<text:s/>meaningful<text:s/>implementation</text:span><text:span text:style-name="T463_21"><text:s/></text:span><text:span text:style-name="T463_22">of<text:s/>responsible<text:s/>AI<text:s/>policies<text:s/>and<text:s/>frameworks.<text:s/>It<text:s/>will<text:s/>also<text:s/>act<text:s/>as<text:s/>a<text:s/>repository<text:s/>for</text:span><text:span text:style-name="T463_23"><text:s/></text:span><text:span text:style-name="T463_24">AI4D-generated<text:s/>evidence,<text:s/>synthesise<text:s/>key<text:s/>lessons,<text:s/>build<text:s/>a<text:s/>cross-regional</text:span><text:span text:style-name="T463_25"><text:s/></text:span><text:span text:style-name="T463_26">network,<text:s/>and<text:s/>support<text:s/>knowledge<text:s/>translation<text:s/>activities<text:s/>for<text:s/>impact.<text:s/>Together<text:s/>with</text:span><text:span text:style-name="T463_27"><text:s/></text:span><text:span text:style-name="T463_28">the</text:span><text:span text:style-name="T463_29"><text:s/></text:span><text:span text:style-name="T463_30">African</text:span><text:span text:style-name="T463_31"><text:s/></text:span><text:span text:style-name="T463_32">Observatory</text:span><text:span text:style-name="T463_33"><text:s/></text:span><text:span text:style-name="T463_34">on</text:span><text:span text:style-name="T463_35"><text:s/></text:span><text:span text:style-name="T463_36">Responsible</text:span><text:span text:style-name="T463_37"><text:s/></text:span><text:span text:style-name="T463_38">AI,</text:span><text:span text:style-name="T463_39"><text:s/></text:span><text:span text:style-name="T463_40">supported</text:span><text:span text:style-name="T463_41"><text:s/></text:span><text:span text:style-name="T463_42">through</text:span><text:span text:style-name="T463_43"><text:s/></text:span><text:span text:style-name="T463_44">AI4D,</text:span><text:span text:style-name="T463_45"><text:s/></text:span><text:span text:style-name="T463_46">it</text:span><text:span text:style-name="T463_47"><text:s/></text:span><text:span text:style-name="T463_48">will</text:span><text:span text:style-name="T463_49"><text:s/></text:span><text:span text:style-name="T463_50">help</text:span><text:span text:style-name="T463_51"><text:s/></text:span><text:span text:style-name="T463_52">to<text:s/>build</text:span><text:span text:style-name="T463_53"><text:s/></text:span><text:span text:style-name="T463_54">the<text:s/>global</text:span><text:span text:style-name="T463_55"><text:s/></text:span><text:span text:style-name="T463_56">evidence</text:span><text:span text:style-name="T463_57"><text:s/></text:span><text:span text:style-name="T463_58">base</text:span><text:span text:style-name="T463_59"><text:s/></text:span><text:span text:style-name="T463_60">on</text:span><text:span text:style-name="T463_61"><text:s/></text:span><text:span text:style-name="T463_62">AI</text:span><text:span text:style-name="T463_63"><text:s/></text:span><text:span text:style-name="T463_64">for<text:s/>sustainable</text:span><text:span text:style-name="T463_65"><text:s/></text:span><text:span text:style-name="T463_66">development.</text:span></text:p>
              <text:p text:style-name="P464"><text:span text:style-name="T464_1">Establish<text:s/>one<text:s/>or<text:s/>more<text:s/>regional<text:s/>policy<text:s/>research<text:s/>centres<text:s/>to<text:s/>strengthen</text:span><text:span text:style-name="T464_2"><text:s/></text:span><text:span text:style-name="T464_3">responsible<text:s/>AI<text:s/>norms,<text:s/>standards,<text:s/>strategies<text:s/>and<text:s/>policies<text:s/>at<text:s/>the<text:s/>regional</text:span><text:span text:style-name="T464_4"><text:s/></text:span><text:span text:style-name="T464_5">and<text:s/>national<text:s/>levels.<text:s/></text:span><text:span text:style-name="T464_6">This<text:s/>will<text:s/>include<text:s/>engagement<text:s/>with<text:s/>policymakers<text:s/>to</text:span><text:span text:style-name="T464_7"><text:s/></text:span><text:span text:style-name="T464_8">implement<text:s/>responsible<text:s/>AI<text:s/>strategies,<text:s/>sector-specific<text:s/>outreach<text:s/>and<text:s/>policy</text:span><text:span text:style-name="T464_9"><text:s/></text:span><text:span text:style-name="T464_10">engagement<text:s/>to<text:s/>ensure<text:s/>AI<text:s/>innovation<text:s/>is<text:s/>responsible,<text:s/>addresses<text:s/>inequality<text:s/>and</text:span><text:span text:style-name="T464_11"><text:s/></text:span><text:span text:style-name="T464_12">promotes</text:span><text:span text:style-name="T464_13"><text:s/></text:span><text:span text:style-name="T464_14">the</text:span><text:span text:style-name="T464_15"><text:s/></text:span><text:span text:style-name="T464_16">inclusive</text:span><text:span text:style-name="T464_17"><text:s/></text:span><text:span text:style-name="T464_18">benefits</text:span><text:span text:style-name="T464_19"><text:s/></text:span><text:span text:style-name="T464_20">of</text:span><text:span text:style-name="T464_21"><text:s/></text:span><text:span text:style-name="T464_22">AI,</text:span><text:span text:style-name="T464_23"><text:s/></text:span><text:span text:style-name="T464_24">while</text:span><text:span text:style-name="T464_25"><text:s/></text:span><text:span text:style-name="T464_26">mitigating</text:span><text:span text:style-name="T464_27"><text:s/></text:span><text:span text:style-name="T464_28">risks,</text:span><text:span text:style-name="T464_29"><text:s/></text:span><text:span text:style-name="T464_30">and</text:span><text:span text:style-name="T464_31"><text:s/></text:span><text:span text:style-name="T464_32">research</text:span><text:span text:style-name="T464_33"><text:s/></text:span><text:span text:style-name="T464_34">topics</text:span><text:span text:style-name="T464_35"><text:s/></text:span><text:span text:style-name="T464_36">that<text:s/>are<text:s/>high<text:s/>priority<text:s/>for<text:s/>policy<text:s/>makers<text:s/>in<text:s/>their<text:s/>given<text:s/>context,<text:s/>including<text:s/>the</text:span><text:span text:style-name="T464_37"><text:s/></text:span><text:span text:style-name="T464_38">changing<text:s/>nature<text:s/>of<text:s/>work<text:s/>and<text:s/>jobs<text:s/>and<text:s/>the<text:s/>potential<text:s/>of<text:s/>AI<text:s/>as<text:s/>a<text:s/>tool<text:s/>for</text:span><text:span text:style-name="T464_39"><text:s/></text:span><text:span text:style-name="T464_40">policymaking.</text:span></text:p>
              <text:p text:style-name="P465"><text:span text:style-name="T465_1">Democratising<text:s/>computing<text:s/>power<text:s/>by<text:s/>establishing<text:s/>a<text:s/>‘GAVI<text:s/>for<text:s/>compute’.</text:span><text:span text:style-name="T465_2"><text:s/></text:span><text:span text:style-name="T465_3">This<text:s/>would<text:s/>be<text:s/>a<text:s/>public-private<text:s/>partnership<text:s/>that<text:s/>pools<text:s/>donor<text:s/>funding<text:s/>to<text:s/>leverage</text:span><text:span text:style-name="T465_4"><text:s/></text:span><text:span text:style-name="T465_5">matched<text:s/>investment<text:s/>from<text:s/>cloud<text:s/>computing<text:s/>providers<text:s/>to<text:s/>make<text:s/>access<text:s/>to</text:span><text:span text:style-name="T465_6"><text:s/></text:span><text:span text:style-name="T465_7">computing</text:span><text:span text:style-name="T465_8"><text:s/></text:span><text:span text:style-name="T465_9">power</text:span><text:span text:style-name="T465_10"><text:s/></text:span><text:span text:style-name="T465_11">for</text:span><text:span text:style-name="T465_12"><text:s/></text:span><text:span text:style-name="T465_13">AI</text:span><text:span text:style-name="T465_14"><text:s/></text:span><text:span text:style-name="T465_15">training</text:span><text:span text:style-name="T465_16"><text:s/></text:span><text:span text:style-name="T465_17">and</text:span><text:span text:style-name="T465_18"><text:s/></text:span><text:span text:style-name="T465_19">deployment</text:span><text:span text:style-name="T465_20"><text:s/></text:span><text:span text:style-name="T465_21">at</text:span><text:span text:style-name="T465_22"><text:s/></text:span><text:span text:style-name="T465_23">scale</text:span><text:span text:style-name="T465_24"><text:s/></text:span><text:span text:style-name="T465_25">more</text:span><text:span text:style-name="T465_26"><text:s/></text:span><text:span text:style-name="T465_27">sustainable</text:span><text:span text:style-name="T465_28"><text:s/></text:span><text:span text:style-name="T465_29">and</text:span><text:span text:style-name="T465_30"><text:s/></text:span><text:span text:style-name="T465_31">affordable</text:span><text:span text:style-name="T465_32"><text:s/></text:span><text:span text:style-name="T465_33">for</text:span><text:span text:style-name="T465_34"><text:s/></text:span><text:span text:style-name="T465_35">researchers<text:s/>and</text:span><text:span text:style-name="T465_36"><text:s/></text:span><text:span text:style-name="T465_37">innovators<text:s/>in</text:span><text:span text:style-name="T465_38"><text:s/></text:span><text:span text:style-name="T465_39">developing</text:span><text:span text:style-name="T465_40"><text:s/></text:span><text:span text:style-name="T465_41">countries.</text:span></text:p>
            </table:table-cell>
          </table:table-row>
          <table:table-row table:style-name="Row70">
            <table:table-cell table:style-name="Cell147">
              <text:p text:style-name="P466"><text:span text:style-name="T466_1">What</text:span><text:span text:style-name="T466_2"><text:s/></text:span><text:span text:style-name="T466_3">is</text:span><text:span text:style-name="T466_4"><text:s/></text:span><text:span text:style-name="T466_5">the<text:s/>approach</text:span><text:span text:style-name="T466_6"><text:s/></text:span><text:span text:style-name="T466_7">to<text:s/>implementation?</text:span></text:p>
            </table:table-cell>
          </table:table-row>
        </table:table>
      </text:section>
      <text:section text:style-name="S24" text:name="S24">
        <text:p text:style-name="P467"/>
        <text:p text:style-name="P468"/>
        <text:p text:style-name="P469"/>
        <text:p text:style-name="P470"/>
        <text:p text:style-name="P471"/>
        <table:table table:style-name="Table17">
          <table:table-column table:style-name="Column28"/>
          <table:table-row table:style-name="Row71">
            <table:table-cell table:style-name="Cell148">
              <text:p text:style-name="P472"><text:span text:style-name="T472_1">Programming<text:s/>in<text:s/>the<text:s/>Indo-Pacific<text:s/>will<text:s/>include<text:s/>the<text:s/>following<text:s/>emphasis<text:s/>across<text:s/>the</text:span><text:span text:style-name="T472_2"><text:s/></text:span><text:span text:style-name="T472_3">AI4D<text:s/>pillars.<text:s/>We<text:s/>expect<text:s/>to<text:s/>build<text:s/>on<text:s/>AI4D’s<text:s/>existing<text:s/>partnership<text:s/>with<text:s/>Canada’s</text:span><text:span text:style-name="T472_4"><text:s/></text:span><text:span text:style-name="T472_5">IDRC<text:s/>to<text:s/>implement<text:s/>much<text:s/>of<text:s/>the<text:s/>activities<text:s/>in<text:s/>Asia,<text:s/>leveraging<text:s/>existing<text:s/>initiatives</text:span><text:span text:style-name="T472_6"><text:s/></text:span><text:span text:style-name="T472_7">and<text:s/>partnerships<text:s/>with<text:s/>global<text:s/>scope,<text:s/>such<text:s/>as<text:s/>health<text:s/>and<text:s/>gender<text:s/>AI<text:s/>research</text:span><text:span text:style-name="T472_8"><text:s/></text:span><text:span text:style-name="T472_9">networks.</text:span><text:span text:style-name="T472_10"><text:s/></text:span><text:span text:style-name="T472_11">A</text:span><text:span text:style-name="T472_12"><text:s/></text:span><text:span text:style-name="T472_13">potential</text:span><text:span text:style-name="T472_14"><text:s/></text:span><text:span text:style-name="T472_15">partnership</text:span><text:span text:style-name="T472_16"><text:s/></text:span><text:span text:style-name="T472_17">with</text:span><text:span text:style-name="T472_18"><text:s/></text:span><text:span text:style-name="T472_19">Australia</text:span><text:span text:style-name="T472_20"><text:s/></text:span><text:span text:style-name="T472_21">can</text:span><text:span text:style-name="T472_22"><text:s/></text:span><text:span text:style-name="T472_23">help</text:span><text:span text:style-name="T472_24"><text:s/></text:span><text:span text:style-name="T472_25">shape</text:span><text:span text:style-name="T472_26"><text:s/></text:span><text:span text:style-name="T472_27">engagement</text:span><text:span text:style-name="T472_28"><text:s/></text:span><text:span text:style-name="T472_29">in</text:span><text:span text:style-name="T472_30"><text:s/></text:span><text:span text:style-name="T472_31">the</text:span><text:span text:style-name="T472_32"><text:s/></text:span><text:span text:style-name="T472_33">Pacific<text:s/>region.</text:span></text:p>
              <text:p text:style-name="P473"/>
              <text:p text:style-name="P474"/>
              <text:p text:style-name="P475"><text:span text:style-name="T475_1">Skills:<text:s/></text:span><text:span text:style-name="T475_2">Establishing<text:s/>at<text:s/>least<text:s/>three<text:s/>multi-disciplinary<text:s/>and<text:s/>diverse<text:s/>responsible<text:s/>AI</text:span><text:span text:style-name="T475_3"><text:s/></text:span><text:span text:style-name="T475_4">labs</text:span><text:span text:style-name="T475_5"><text:s/></text:span><text:span text:style-name="T475_6">and</text:span><text:span text:style-name="T475_7"><text:s/></text:span><text:span text:style-name="T475_8">a</text:span><text:span text:style-name="T475_9"><text:s/></text:span><text:span text:style-name="T475_10">regional</text:span><text:span text:style-name="T475_11"><text:s/></text:span><text:span text:style-name="T475_12">hub</text:span><text:span text:style-name="T475_13"><text:s/></text:span><text:span text:style-name="T475_14">to</text:span><text:span text:style-name="T475_15"><text:s/></text:span><text:span text:style-name="T475_16">synthesise</text:span><text:span text:style-name="T475_17"><text:s/></text:span><text:span text:style-name="T475_18">learning</text:span><text:span text:style-name="T475_19"><text:s/></text:span><text:span text:style-name="T475_20">and</text:span><text:span text:style-name="T475_21"><text:s/></text:span><text:span text:style-name="T475_22">evidence,</text:span><text:span text:style-name="T475_23"><text:s/></text:span><text:span text:style-name="T475_24">provide</text:span><text:span text:style-name="T475_25"><text:s/></text:span><text:span text:style-name="T475_26">expertise,</text:span><text:span text:style-name="T475_27"><text:s/></text:span><text:span text:style-name="T475_28">research</text:span><text:span text:style-name="T475_29"><text:s/></text:span><text:span text:style-name="T475_30">and<text:s/>support</text:span><text:span text:style-name="T475_31"><text:s/></text:span><text:span text:style-name="T475_32">diffusion<text:s/>of<text:s/>innovation</text:span><text:span text:style-name="T475_33"><text:s/></text:span><text:span text:style-name="T475_34">across<text:s/>the<text:s/>region.</text:span></text:p>
              <text:p text:style-name="P476"/>
              <text:p text:style-name="P477"/>
              <text:p text:style-name="P478"><text:span text:style-name="T478_1">Data:<text:s/></text:span><text:span text:style-name="T478_2">Working<text:s/>with<text:s/>a<text:s/>diverse<text:s/>group<text:s/>of<text:s/>local<text:s/>innovators<text:s/>to<text:s/>identify<text:s/>priority<text:s/>gaps</text:span><text:span text:style-name="T478_3"><text:s/></text:span><text:span text:style-name="T478_4">in<text:s/>locally<text:s/>relevant,<text:s/>inclusive,<text:s/>responsible<text:s/>and<text:s/>safe<text:s/>data<text:s/>that<text:s/>can<text:s/>be<text:s/>developed</text:span><text:span text:style-name="T478_5"><text:s/></text:span><text:span text:style-name="T478_6">as<text:s/>digital<text:s/>public<text:s/>goods.<text:s/>As<text:s/>with<text:s/>Africa,<text:s/>this<text:s/>is<text:s/>likely<text:s/>to<text:s/>include:<text:s/>(a)<text:s/>a<text:s/>focus<text:s/>on</text:span><text:span text:style-name="T478_7"><text:s/></text:span><text:span text:style-name="T478_8">making<text:s/>AI<text:s/>accessible<text:s/>in<text:s/>local<text:s/>languages<text:s/>so<text:s/>that<text:s/>the<text:s/>benefits<text:s/>can<text:s/>be<text:s/>widely<text:s/>felt,</text:span><text:span text:style-name="T478_9"><text:s/></text:span><text:span text:style-name="T478_10">especially<text:s/>given<text:s/>the<text:s/>high<text:s/>linguistic<text:s/>diversity<text:s/>and<text:s/>strong<text:s/>links<text:s/>between<text:s/>language</text:span><text:span text:style-name="T478_11"><text:s/></text:span><text:span text:style-name="T478_12">and<text:s/>cultural<text:s/>heritage,<text:s/>for<text:s/>instance<text:s/>among<text:s/>island<text:s/>communities;<text:s/>(b)<text:s/>developing</text:span><text:span text:style-name="T478_13"><text:s/></text:span><text:span text:style-name="T478_14">data<text:s/>sets<text:s/>that<text:s/>are<text:s/>inclusive<text:s/>of<text:s/>women<text:s/>and<text:s/>people<text:s/>with<text:s/>disabilities<text:s/>and<text:s/>other</text:span><text:span text:style-name="T478_15"><text:s/></text:span><text:span text:style-name="T478_16">protected<text:s/>characteristics<text:s/>to<text:s/>tackle<text:s/>inequality;<text:s/>and<text:s/>(c)<text:s/>a<text:s/>focus<text:s/>on<text:s/>safety,</text:span><text:span text:style-name="T478_17"><text:s/></text:span><text:span text:style-name="T478_18">identifying<text:s/>and<text:s/>addressing<text:s/>harmful<text:s/>norms<text:s/>in<text:s/>data<text:s/>driven<text:s/>AI<text:s/>tools<text:s/>and</text:span><text:span text:style-name="T478_19"><text:s/></text:span><text:span text:style-name="T478_20">algorithms.<text:s/>We<text:s/>may<text:s/>draw<text:s/>on<text:s/>work<text:s/>under<text:s/>AI4D<text:s/>with<text:s/>the<text:s/>Lacuna<text:s/>Fund<text:s/>as<text:s/>a<text:s/>well-</text:span><text:span text:style-name="T478_21"><text:s/></text:span><text:span text:style-name="T478_22">established<text:s/>multi-donor<text:s/>mechanism<text:s/>for<text:s/>pooling<text:s/>funding<text:s/>and<text:s/>leveraging<text:s/>tech</text:span><text:span text:style-name="T478_23"><text:s/></text:span><text:span text:style-name="T478_24">sector</text:span><text:span text:style-name="T478_25"><text:s/></text:span><text:span text:style-name="T478_26">expertise,</text:span><text:span text:style-name="T478_27"><text:s/></text:span><text:span text:style-name="T478_28">as<text:s/>well</text:span><text:span text:style-name="T478_29"><text:s/></text:span><text:span text:style-name="T478_30">as</text:span><text:span text:style-name="T478_31"><text:s/></text:span><text:span text:style-name="T478_32">other<text:s/>partnerships</text:span><text:span text:style-name="T478_33"><text:s/></text:span><text:span text:style-name="T478_34">and</text:span><text:span text:style-name="T478_35"><text:s/></text:span><text:span text:style-name="T478_36">learning</text:span><text:span text:style-name="T478_37"><text:s/></text:span><text:span text:style-name="T478_38">from<text:s/>the</text:span><text:span text:style-name="T478_39"><text:s/></text:span><text:span text:style-name="T478_40">Indian</text:span></text:p>
              <text:p text:style-name="P479"><text:span text:style-name="T479_1">Government’s</text:span><text:span text:style-name="T479_2"><text:s/></text:span><text:span text:style-name="T479_3">progress</text:span><text:span text:style-name="T479_4"><text:s/></text:span><text:span text:style-name="T479_5">on</text:span><text:span text:style-name="T479_6"><text:s/></text:span><text:span text:style-name="T479_7">AI</text:span><text:span text:style-name="T479_8"><text:s/></text:span><text:span text:style-name="T479_9">in</text:span><text:span text:style-name="T479_10"><text:s/></text:span><text:span text:style-name="T479_11">local</text:span><text:span text:style-name="T479_12"><text:s/></text:span><text:span text:style-name="T479_13">languages.</text:span></text:p>
              <text:p text:style-name="P480"/>
              <text:p text:style-name="P481"/>
              <text:p text:style-name="P482"><text:span text:style-name="T482_1">Compute:<text:s/></text:span><text:span text:style-name="T482_2">Training<text:s/>and<text:s/>deploying<text:s/>AI<text:s/>models<text:s/>at<text:s/>scale<text:s/>requires<text:s/>significant</text:span><text:span text:style-name="T482_3"><text:s/></text:span><text:span text:style-name="T482_4">computing<text:s/>power<text:s/>and<text:s/>access<text:s/>to<text:s/>cutting-edge<text:s/>GPU<text:s/>chips<text:s/>which<text:s/>are<text:s/>in<text:s/>high</text:span><text:span text:style-name="T482_5"><text:s/></text:span><text:span text:style-name="T482_6">demand<text:s/>and<text:s/>short<text:s/>supply.<text:s/>Due<text:s/>to<text:s/>a<text:s/>lack<text:s/>of<text:s/>computing<text:s/>capacity<text:s/>in<text:s/>developing</text:span><text:span text:style-name="T482_7"><text:s/></text:span><text:span text:style-name="T482_8">countries,<text:s/>and<text:s/>the<text:s/>significant<text:s/>cost<text:s/>and<text:s/>technological<text:s/>complexity<text:s/>of<text:s/>computing</text:span><text:span text:style-name="T482_9"><text:s/></text:span><text:span text:style-name="T482_10">infrastructure,<text:s/>AI<text:s/>researchers<text:s/>and<text:s/>innovators<text:s/>depend<text:s/>on<text:s/>cloud<text:s/>computing,<text:s/>often</text:span><text:span text:style-name="T482_11"><text:s/></text:span><text:span text:style-name="T482_12">using<text:s/>datacentres<text:s/>based<text:s/>in<text:s/>the<text:s/>US<text:s/>or<text:s/>Europe.<text:s/>Cloud<text:s/>computing<text:s/>pricing<text:s/>is</text:span><text:span text:style-name="T482_13"><text:s/></text:span><text:span text:style-name="T482_14">similar</text:span><text:span text:style-name="T482_15"><text:s/></text:span><text:span text:style-name="T482_16">across</text:span><text:span text:style-name="T482_17"><text:s/></text:span><text:span text:style-name="T482_18">regions</text:span><text:span text:style-name="T482_19"><text:s/></text:span><text:span text:style-name="T482_20">and</text:span><text:span text:style-name="T482_21"><text:s/></text:span><text:span text:style-name="T482_22">is</text:span><text:span text:style-name="T482_23"><text:s/></text:span><text:span text:style-name="T482_24">priced<text:s/>for</text:span><text:span text:style-name="T482_25"><text:s/></text:span><text:span text:style-name="T482_26">Western</text:span><text:span text:style-name="T482_27"><text:s/></text:span><text:span text:style-name="T482_28">markets.</text:span><text:span text:style-name="T482_29"><text:s/></text:span><text:span text:style-name="T482_30">As</text:span><text:span text:style-name="T482_31"><text:s/></text:span><text:span text:style-name="T482_32">a</text:span><text:span text:style-name="T482_33"><text:s/></text:span><text:span text:style-name="T482_34">result,</text:span><text:span text:style-name="T482_35"><text:s/></text:span><text:span text:style-name="T482_36">the</text:span><text:span text:style-name="T482_37"><text:s/></text:span><text:span text:style-name="T482_38">cost</text:span><text:span text:style-name="T482_39"><text:s/></text:span><text:span text:style-name="T482_40">of<text:s/>compute<text:s/>in<text:s/>relative<text:s/>terms<text:s/>is<text:s/>10<text:s/>to<text:s/>30<text:s/>times<text:s/>higher<text:s/>in<text:s/>African<text:s/>countries.<text:s/>As</text:span><text:span text:style-name="T482_41"><text:s/></text:span><text:span text:style-name="T482_42">such,<text:s/>computing<text:s/>is<text:s/>a<text:s/>major<text:s/>cost<text:s/>driver<text:s/>of<text:s/>AI<text:s/>innovation<text:s/>in<text:s/>developing<text:s/>countries,</text:span><text:span text:style-name="T482_43"><text:s/></text:span><text:span text:style-name="T482_44">absorbing<text:s/>large<text:s/>portions<text:s/>of<text:s/>innovation<text:s/>grants.<text:s/>AI4D<text:s/>is<text:s/>developing<text:s/>proposals</text:span><text:span text:style-name="T482_45"><text:s/></text:span><text:span text:style-name="T482_46">through<text:s/>a<text:s/>partnership<text:s/>between<text:s/>FCDO,<text:s/>USAID,<text:s/>IDRC<text:s/>and<text:s/>the<text:s/>Bill<text:s/>and<text:s/>Melinda</text:span><text:span text:style-name="T482_47"><text:s/></text:span><text:span text:style-name="T482_48">Gates</text:span><text:span text:style-name="T482_49"><text:s/></text:span><text:span text:style-name="T482_50">Foundation</text:span><text:span text:style-name="T482_51"><text:s/></text:span><text:span text:style-name="T482_52">to</text:span><text:span text:style-name="T482_53"><text:s/></text:span><text:span text:style-name="T482_54">pool</text:span><text:span text:style-name="T482_55"><text:s/></text:span><text:span text:style-name="T482_56">purchasing</text:span><text:span text:style-name="T482_57"><text:s/></text:span><text:span text:style-name="T482_58">power</text:span><text:span text:style-name="T482_59"><text:s/></text:span><text:span text:style-name="T482_60">and</text:span><text:span text:style-name="T482_61"><text:s/></text:span><text:span text:style-name="T482_62">secure</text:span><text:span text:style-name="T482_63"><text:s/></text:span><text:span text:style-name="T482_64">matched</text:span><text:span text:style-name="T482_65"><text:s/></text:span><text:span text:style-name="T482_66">investment</text:span></text:p>
              <text:p text:style-name="P483"><text:span text:style-name="T483_1">from</text:span><text:span text:style-name="T483_2"><text:s/></text:span><text:span text:style-name="T483_3">tech</text:span><text:span text:style-name="T483_4"><text:s/></text:span><text:span text:style-name="T483_5">companies</text:span><text:span text:style-name="T483_6"><text:s/></text:span><text:span text:style-name="T483_7">to</text:span><text:span text:style-name="T483_8"><text:s/></text:span><text:span text:style-name="T483_9">allocate</text:span><text:span text:style-name="T483_10"><text:s/></text:span><text:span text:style-name="T483_11">computing</text:span><text:span text:style-name="T483_12"><text:s/></text:span><text:span text:style-name="T483_13">credits</text:span><text:span text:style-name="T483_14"><text:s/></text:span><text:span text:style-name="T483_15">to</text:span><text:span text:style-name="T483_16"><text:s/></text:span><text:span text:style-name="T483_17">the</text:span><text:span text:style-name="T483_18"><text:s/></text:span><text:span text:style-name="T483_19">AI</text:span><text:span text:style-name="T483_20"><text:s/></text:span><text:span text:style-name="T483_21">labs</text:span><text:span text:style-name="T483_22"><text:s/></text:span><text:span text:style-name="T483_23">and</text:span><text:span text:style-name="T483_24"><text:s/></text:span><text:span text:style-name="T483_25">hubs</text:span></text:p>
            </table:table-cell>
          </table:table-row>
        </table:table>
      </text:section>
      <text:section text:style-name="S25" text:name="S25">
        <text:p text:style-name="P484"/>
        <text:p text:style-name="P485"/>
        <text:p text:style-name="P486"/>
        <text:p text:style-name="P487"/>
        <text:p text:style-name="P488"/>
        <table:table table:style-name="Table18">
          <table:table-column table:style-name="Column29"/>
          <table:table-row table:style-name="Row72">
            <table:table-cell table:style-name="Cell149">
              <text:p text:style-name="P489"><text:span text:style-name="T489_1">supported</text:span><text:span text:style-name="T489_2"><text:s/></text:span><text:span text:style-name="T489_3">through</text:span><text:span text:style-name="T489_4"><text:s/></text:span><text:span text:style-name="T489_5">the</text:span><text:span text:style-name="T489_6"><text:s/></text:span><text:span text:style-name="T489_7">programme<text:s/>in</text:span><text:span text:style-name="T489_8"><text:s/></text:span><text:span text:style-name="T489_9">order</text:span><text:span text:style-name="T489_10"><text:s/></text:span><text:span text:style-name="T489_11">to</text:span><text:span text:style-name="T489_12"><text:s/></text:span><text:span text:style-name="T489_13">greatly</text:span><text:span text:style-name="T489_14"><text:s/></text:span><text:span text:style-name="T489_15">reduce</text:span><text:span text:style-name="T489_16"><text:s/></text:span><text:span text:style-name="T489_17">the</text:span><text:span text:style-name="T489_18"><text:s/></text:span><text:span text:style-name="T489_19">cost</text:span><text:span text:style-name="T489_20"><text:s/></text:span><text:span text:style-name="T489_21">and</text:span><text:span text:style-name="T489_22"><text:s/></text:span><text:span text:style-name="T489_23">facilitate</text:span><text:span text:style-name="T489_24"><text:s/></text:span><text:span text:style-name="T489_25">deployment</text:span><text:span text:style-name="T489_26"><text:s/></text:span><text:span text:style-name="T489_27">of</text:span><text:span text:style-name="T489_28"><text:s/></text:span><text:span text:style-name="T489_29">proven</text:span><text:span text:style-name="T489_30"><text:s/></text:span><text:span text:style-name="T489_31">AI</text:span><text:span text:style-name="T489_32"><text:s/></text:span><text:span text:style-name="T489_33">innovations</text:span><text:span text:style-name="T489_34"><text:s/></text:span><text:span text:style-name="T489_35">to<text:s/>deliver</text:span><text:span text:style-name="T489_36"><text:s/></text:span><text:span text:style-name="T489_37">impact</text:span><text:span text:style-name="T489_38"><text:s/></text:span><text:span text:style-name="T489_39">at</text:span><text:span text:style-name="T489_40"><text:s/></text:span><text:span text:style-name="T489_41">scale.</text:span></text:p>
              <text:p text:style-name="P490"/>
              <text:p text:style-name="P491"/>
              <text:p text:style-name="P492"><text:span text:style-name="T492_1">Scaling<text:s/>partnerships:<text:s/></text:span><text:span text:style-name="T492_2">Given<text:s/>most<text:s/>countries<text:s/>in<text:s/>the<text:s/>region<text:s/>have<text:s/>relatively<text:s/>more</text:span><text:span text:style-name="T492_3"><text:s/></text:span><text:span text:style-name="T492_4">established<text:s/>tech<text:s/>sectors<text:s/>and<text:s/>funding<text:s/>for<text:s/>pilot-stage<text:s/>innovation,<text:s/>we<text:s/>will<text:s/>focus<text:s/>on</text:span><text:span text:style-name="T492_5"><text:s/></text:span><text:span text:style-name="T492_6">research,<text:s/>development<text:s/>and<text:s/>demonstration<text:s/>aimed<text:s/>at<text:s/>unlocking<text:s/>scale<text:s/>to<text:s/>help<text:s/>the</text:span><text:span text:style-name="T492_7"><text:s/></text:span><text:span text:style-name="T492_8">highest<text:s/>impact<text:s/>applications<text:s/>reach<text:s/>millions<text:s/>of<text:s/>people.<text:s/>This<text:s/>will<text:s/>involve<text:s/>a<text:s/>holistic</text:span><text:span text:style-name="T492_9"><text:s/></text:span><text:span text:style-name="T492_10">approach<text:s/>to<text:s/>scale,<text:s/>focusing<text:s/>on<text:s/>public,<text:s/>private<text:s/>sector<text:s/>and<text:s/>open<text:s/>source</text:span><text:span text:style-name="T492_11"><text:s/></text:span><text:span text:style-name="T492_12">pathways,<text:s/>and<text:s/>identifying<text:s/>opportunities<text:s/>for<text:s/>scaling<text:s/>out<text:s/>(e.g.<text:s/>replication<text:s/>to<text:s/>new</text:span><text:span text:style-name="T492_13"><text:s/></text:span><text:span text:style-name="T492_14">geographies)<text:s/>and<text:s/>scaling<text:s/>deep<text:s/>(deeper,<text:s/>more<text:s/>inclusive<text:s/>diffusion<text:s/>of<text:s/>innovation</text:span><text:span text:style-name="T492_15"><text:s/></text:span><text:span text:style-name="T492_16">within</text:span><text:span text:style-name="T492_17"><text:s/></text:span><text:span text:style-name="T492_18">communities),</text:span><text:span text:style-name="T492_19"><text:s/></text:span><text:span text:style-name="T492_20">as</text:span><text:span text:style-name="T492_21"><text:s/></text:span><text:span text:style-name="T492_22">well</text:span><text:span text:style-name="T492_23"><text:s/></text:span><text:span text:style-name="T492_24">as</text:span><text:span text:style-name="T492_25"><text:s/></text:span><text:span text:style-name="T492_26">scaling</text:span><text:span text:style-name="T492_27"><text:s/></text:span><text:span text:style-name="T492_28">up</text:span><text:span text:style-name="T492_29"><text:s/></text:span><text:span text:style-name="T492_30">(growing</text:span><text:span text:style-name="T492_31"><text:s/></text:span><text:span text:style-name="T492_32">the</text:span><text:span text:style-name="T492_33"><text:s/></text:span><text:span text:style-name="T492_34">number</text:span><text:span text:style-name="T492_35"><text:s/></text:span><text:span text:style-name="T492_36">of<text:s/>people</text:span><text:span text:style-name="T492_37"><text:s/></text:span><text:span text:style-name="T492_38">using</text:span><text:span text:style-name="T492_39"><text:s/></text:span><text:span text:style-name="T492_40">an<text:s/>application<text:s/>and<text:s/>benefiting<text:s/>from<text:s/>it).<text:s/>We<text:s/>will<text:s/>establish<text:s/>a<text:s/>set<text:s/>of<text:s/>scaling</text:span><text:span text:style-name="T492_41"><text:s/></text:span><text:span text:style-name="T492_42">partnerships<text:s/>anchored<text:s/>on<text:s/>particular<text:s/>countries,<text:s/>themes<text:s/>or<text:s/>scaling<text:s/>pathways<text:s/>that</text:span><text:span text:style-name="T492_43"><text:s/></text:span><text:span text:style-name="T492_44">can<text:s/>crowd<text:s/>in<text:s/>financing<text:s/>from<text:s/>a<text:s/>wide<text:s/>range<text:s/>of<text:s/>sources<text:s/>and<text:s/>provide<text:s/>wrap-around</text:span><text:span text:style-name="T492_45"><text:s/></text:span><text:span text:style-name="T492_46">support<text:s/>such<text:s/>as<text:s/>expertise<text:s/>on<text:s/>technology,<text:s/>business<text:s/>model<text:s/>development<text:s/>and</text:span><text:span text:style-name="T492_47"><text:s/></text:span><text:span text:style-name="T492_48">fundraising.</text:span><text:span text:style-name="T492_49"><text:s/></text:span><text:span text:style-name="T492_50">Priority</text:span><text:span text:style-name="T492_51"><text:s/></text:span><text:span text:style-name="T492_52">themes</text:span><text:span text:style-name="T492_53"><text:s/></text:span><text:span text:style-name="T492_54">for</text:span><text:span text:style-name="T492_55"><text:s/></text:span><text:span text:style-name="T492_56">scaling</text:span><text:span text:style-name="T492_57"><text:s/></text:span><text:span text:style-name="T492_58">partnerships</text:span><text:span text:style-name="T492_59"><text:s/></text:span><text:span text:style-name="T492_60">will<text:s/>include:</text:span></text:p>
              <text:p text:style-name="P493"/>
              <text:p text:style-name="P494"/>
              <text:p text:style-name="P495"><text:span text:style-name="T495_1">Education:</text:span><text:span text:style-name="T495_2"><text:s/></text:span><text:span text:style-name="T495_3">The<text:s/>new<text:s/>International<text:s/>Development<text:s/>White<text:s/>Paper<text:s/>highlights<text:s/>that</text:span><text:span text:style-name="T495_4"><text:s/></text:span><text:span text:style-name="T495_5">“AI<text:s/>has<text:s/>potential<text:s/>to<text:s/>significantly<text:s/>enhance<text:s/>learning<text:s/>opportunities<text:s/>over<text:s/>the<text:s/>next</text:span><text:span text:style-name="T495_6"><text:s/></text:span><text:span text:style-name="T495_7">decade,<text:s/>[…]<text:s/>include[ing]<text:s/>material<text:s/>personalised<text:s/>to<text:s/>the<text:s/>needs<text:s/>of<text:s/>the<text:s/>individual</text:span><text:span text:style-name="T495_8"><text:s/></text:span><text:span text:style-name="T495_9">learner,<text:s/>more<text:s/>locally-relevant<text:s/>learning<text:s/>content,<text:s/>or<text:s/>information<text:s/>supporting</text:span><text:span text:style-name="T495_10"><text:s/></text:span><text:span text:style-name="T495_11">decision-making<text:s/>about<text:s/>education<text:s/>systems.”<text:s/></text:span><text:span text:style-name="T495_12">Conditions<text:s/>for<text:s/>large-scale<text:s/>edtech</text:span><text:span text:style-name="T495_13"><text:s/></text:span><text:span text:style-name="T495_14">adoption<text:s/>are<text:s/>much<text:s/>more<text:s/>favourable<text:s/>in<text:s/>the<text:s/>Indo-Pacific<text:s/>than<text:s/>in<text:s/>Africa<text:s/>thanks<text:s/>to</text:span><text:span text:style-name="T495_15"><text:s/></text:span><text:span text:style-name="T495_16">better<text:s/>diffusion<text:s/>of<text:s/>IT<text:s/>hardware<text:s/>in<text:s/>schools,<text:s/>relatively<text:s/>higher<text:s/>rates<text:s/>of<text:s/>digital</text:span><text:span text:style-name="T495_17"><text:s/></text:span><text:span text:style-name="T495_18">access,<text:s/>and<text:s/>several<text:s/>regional<text:s/>countries,<text:s/>such<text:s/>as<text:s/>Singapore,<text:s/>Republic<text:s/>of<text:s/>Korea</text:span><text:span text:style-name="T495_19"><text:s/></text:span><text:span text:style-name="T495_20">and<text:s/>Japan,<text:s/>being<text:s/>world-leaders<text:s/>in<text:s/>both<text:s/>educational<text:s/>attainment<text:s/>and<text:s/>the</text:span><text:span text:style-name="T495_21"><text:s/></text:span><text:span text:style-name="T495_22">adoption<text:s/>of<text:s/>edtech.<text:s/>Education<text:s/>and<text:s/>skills<text:s/>for<text:s/>the<text:s/>future<text:s/>are<text:s/>also<text:s/>high<text:s/>in<text:s/>national</text:span><text:span text:style-name="T495_23"><text:s/></text:span><text:span text:style-name="T495_24">priorities<text:s/>for<text:s/>economic<text:s/>development<text:s/>and<text:s/>readiness<text:s/>for<text:s/>technological<text:s/>change.</text:span><text:span text:style-name="T495_25"><text:s/></text:span><text:span text:style-name="T495_26">As<text:s/>such,<text:s/>AI4D<text:s/>will<text:s/>focus<text:s/>on<text:s/>building<text:s/>scaling<text:s/>partnerships<text:s/>to<text:s/>research,<text:s/>test,</text:span><text:span text:style-name="T495_27"><text:s/></text:span><text:span text:style-name="T495_28">learn<text:s/>and<text:s/>adapt<text:s/>the<text:s/>most<text:s/>promising<text:s/>AI-enabled<text:s/>tools<text:s/>and<text:s/>scale<text:s/>up<text:s/>evidence-</text:span><text:span text:style-name="T495_29"><text:s/></text:span><text:span text:style-name="T495_30">based,</text:span><text:span text:style-name="T495_31"><text:s/></text:span><text:span text:style-name="T495_32">responsible</text:span><text:span text:style-name="T495_33"><text:s/></text:span><text:span text:style-name="T495_34">adoption.</text:span></text:p>
              <text:p text:style-name="P496"/>
              <text:p text:style-name="P497"/>
              <text:p text:style-name="P498"><text:span text:style-name="T498_1">Health:<text:s/></text:span><text:span text:style-name="T498_2">Several<text:s/>of<text:s/>the<text:s/>health-focused<text:s/>initiatives<text:s/>being<text:s/>supported<text:s/>through<text:s/>the</text:span><text:span text:style-name="T498_3"><text:s/></text:span><text:span text:style-name="T498_4">existing<text:s/>AI4D<text:s/>programme<text:s/>already<text:s/>have<text:s/>a<text:s/>global<text:s/>scope<text:s/>so<text:s/>can<text:s/>tie<text:s/>in<text:s/>with<text:s/>new</text:span><text:span text:style-name="T498_5"><text:s/></text:span><text:span text:style-name="T498_6">work<text:s/>in<text:s/>the<text:s/>Indo-Pacific.<text:s/>This<text:s/>includes<text:s/>projects<text:s/>on<text:s/>pandemic<text:s/>preparedness<text:s/>and</text:span><text:span text:style-name="T498_7"><text:s/></text:span><text:span text:style-name="T498_8">commercialisation<text:s/>hubs<text:s/>to<text:s/>take<text:s/>AI<text:s/>health<text:s/>projects<text:s/>to<text:s/>scale,<text:s/>especially<text:s/>on<text:s/>sexual</text:span><text:span text:style-name="T498_9"><text:s/></text:span><text:span text:style-name="T498_10">and</text:span><text:span text:style-name="T498_11"><text:s/></text:span><text:span text:style-name="T498_12">reproductive</text:span><text:span text:style-name="T498_13"><text:s/></text:span><text:span text:style-name="T498_14">health</text:span><text:span text:style-name="T498_15"><text:s/></text:span><text:span text:style-name="T498_16">and</text:span><text:span text:style-name="T498_17"><text:s/></text:span><text:span text:style-name="T498_18">rights,</text:span><text:span text:style-name="T498_19"><text:s/></text:span><text:span text:style-name="T498_20">which</text:span><text:span text:style-name="T498_21"><text:s/></text:span><text:span text:style-name="T498_22">is</text:span><text:span text:style-name="T498_23"><text:s/></text:span><text:span text:style-name="T498_24">a</text:span><text:span text:style-name="T498_25"><text:s/></text:span><text:span text:style-name="T498_26">focus</text:span><text:span text:style-name="T498_27"><text:s/></text:span><text:span text:style-name="T498_28">of</text:span><text:span text:style-name="T498_29"><text:s/></text:span><text:span text:style-name="T498_30">AI4D</text:span><text:span text:style-name="T498_31"><text:s/></text:span><text:span text:style-name="T498_32">and</text:span><text:span text:style-name="T498_33"><text:s/></text:span><text:span text:style-name="T498_34">links</text:span><text:span text:style-name="T498_35"><text:s/></text:span><text:span text:style-name="T498_36">to</text:span><text:span text:style-name="T498_37"><text:s/></text:span><text:span text:style-name="T498_38">current</text:span><text:span text:style-name="T498_39"><text:s/></text:span><text:span text:style-name="T498_40">FCDO<text:s/>priorities.<text:s/>Asia<text:s/>has<text:s/>a<text:s/>vibrant<text:s/>digital<text:s/>health<text:s/>ecosystem<text:s/>but<text:s/>gaps<text:s/>in</text:span><text:span text:style-name="T498_41"><text:s/></text:span><text:span text:style-name="T498_42">financing</text:span><text:span text:style-name="T498_43"><text:s/></text:span><text:span text:style-name="T498_44">and</text:span><text:span text:style-name="T498_45"><text:s/></text:span><text:span text:style-name="T498_46">expertise</text:span><text:span text:style-name="T498_47"><text:s/></text:span><text:span text:style-name="T498_48">for<text:s/>commercialisation.</text:span></text:p>
            </table:table-cell>
          </table:table-row>
        </table:table>
      </text:section>
      <text:section text:style-name="S26" text:name="S26">
        <text:p text:style-name="P499"/>
        <text:p text:style-name="P500"/>
        <text:p text:style-name="P501"/>
        <text:p text:style-name="P502"/>
        <text:p text:style-name="P503"/>
        <table:table table:style-name="Table19">
          <table:table-column table:style-name="Column30"/>
          <table:table-row table:style-name="Row73">
            <table:table-cell table:style-name="Cell150">
              <text:p text:style-name="P504"/>
              <text:p text:style-name="P505"><text:span text:style-name="T505_1">Gender</text:span><text:span text:style-name="T505_2"><text:s/></text:span><text:span text:style-name="T505_3">and</text:span><text:span text:style-name="T505_4"><text:s/></text:span><text:span text:style-name="T505_5">inclusion:</text:span><text:span text:style-name="T505_6"><text:s/></text:span><text:span text:style-name="T505_7">Given</text:span><text:span text:style-name="T505_8"><text:s/></text:span><text:span text:style-name="T505_9">the</text:span><text:span text:style-name="T505_10"><text:s/></text:span><text:span text:style-name="T505_11">region’s</text:span><text:span text:style-name="T505_12"><text:s/></text:span><text:span text:style-name="T505_13">gender</text:span><text:span text:style-name="T505_14"><text:s/></text:span><text:span text:style-name="T505_15">gaps</text:span><text:span text:style-name="T505_16"><text:s/></text:span><text:span text:style-name="T505_17">in</text:span><text:span text:style-name="T505_18"><text:s/></text:span><text:span text:style-name="T505_19">digital</text:span><text:span text:style-name="T505_20"><text:s/></text:span><text:span text:style-name="T505_21">access,</text:span><text:span text:style-name="T505_22"><text:s/></text:span><text:span text:style-name="T505_23">there</text:span><text:span text:style-name="T505_24"><text:s/></text:span><text:span text:style-name="T505_25">is<text:s/>a<text:s/>high<text:s/>risk<text:s/>of<text:s/>women,<text:s/>people<text:s/>with<text:s/>disabilities<text:s/>and<text:s/>other<text:s/>marginalised</text:span><text:span text:style-name="T505_26"><text:s/></text:span><text:span text:style-name="T505_27">communities<text:s/>being<text:s/>left<text:s/>behind<text:s/>as<text:s/>Asian<text:s/>economies<text:s/>become<text:s/>increasingly</text:span><text:span text:style-name="T505_28"><text:s/></text:span><text:span text:style-name="T505_29">digitised<text:s/>and<text:s/>AI-enabled.<text:s/>It<text:s/>is<text:s/>essential<text:s/>to<text:s/>support<text:s/>locally-driven<text:s/>research<text:s/>to</text:span><text:span text:style-name="T505_30"><text:s/></text:span><text:span text:style-name="T505_31">understand<text:s/>the<text:s/>social,<text:s/>economic<text:s/>and<text:s/>ethical<text:s/>implications<text:s/>of<text:s/>AI<text:s/>in<text:s/>the<text:s/>region<text:s/>in</text:span><text:span text:style-name="T505_32"><text:s/></text:span><text:span text:style-name="T505_33">order<text:s/>to<text:s/>inform<text:s/>international<text:s/>development<text:s/>work<text:s/>and<text:s/>public<text:s/>policy<text:s/>so<text:s/>that<text:s/>it<text:s/>can</text:span><text:span text:style-name="T505_34"><text:s/></text:span><text:span text:style-name="T505_35">support<text:s/>responsible<text:s/>and<text:s/>inclusive<text:s/>AI<text:s/>adoption.<text:s/>There<text:s/>are<text:s/>also<text:s/>significant</text:span><text:span text:style-name="T505_36"><text:s/></text:span><text:span text:style-name="T505_37">innovations<text:s/>in<text:s/>AI-enabled<text:s/>solutions<text:s/>to<text:s/>empower<text:s/>women<text:s/>and<text:s/>girls<text:s/>and<text:s/>people</text:span><text:span text:style-name="T505_38"><text:s/></text:span><text:span text:style-name="T505_39">with<text:s/>disabilities<text:s/>which<text:s/>are<text:s/>ready<text:s/>for<text:s/>replication<text:s/>and<text:s/>scale<text:s/>through<text:s/>scaling</text:span><text:span text:style-name="T505_40"><text:s/></text:span><text:span text:style-name="T505_41">partnerships,<text:s/>from<text:s/>improving<text:s/>financial<text:s/>inclusion,<text:s/>improving<text:s/>safety,<text:s/>tackling</text:span><text:span text:style-name="T505_42"><text:s/></text:span><text:span text:style-name="T505_43">technology-facilitated<text:s/>gender-based<text:s/>violence<text:s/>and<text:s/>sexual<text:s/>and<text:s/>reproductive</text:span><text:span text:style-name="T505_44"><text:s/></text:span><text:span text:style-name="T505_45">health</text:span><text:span text:style-name="T505_46"><text:s/></text:span><text:span text:style-name="T505_47">and<text:s/>rights.</text:span></text:p>
              <text:p text:style-name="P506"/>
              <text:p text:style-name="P507"/>
              <text:p text:style-name="P508"><text:span text:style-name="T508_1">Climate<text:s/>change:<text:s/></text:span><text:span text:style-name="T508_2">The<text:s/>Indo-Pacific<text:s/>includes<text:s/>many<text:s/>countries<text:s/>and<text:s/>cities<text:s/>with<text:s/>high</text:span><text:span text:style-name="T508_3"><text:s/></text:span><text:span text:style-name="T508_4">vulnerability<text:s/>to<text:s/>climate<text:s/>change.<text:s/>AI<text:s/>is<text:s/>already<text:s/>demonstrating<text:s/>proven<text:s/>capability<text:s/>in</text:span><text:span text:style-name="T508_5"><text:s/></text:span><text:span text:style-name="T508_6">improving</text:span><text:span text:style-name="T508_7"><text:s/></text:span><text:span text:style-name="T508_8">the</text:span><text:span text:style-name="T508_9"><text:s/></text:span><text:span text:style-name="T508_10">accuracy</text:span><text:span text:style-name="T508_11"><text:s/></text:span><text:span text:style-name="T508_12">and</text:span><text:span text:style-name="T508_13"><text:s/></text:span><text:span text:style-name="T508_14">speed</text:span><text:span text:style-name="T508_15"><text:s/></text:span><text:span text:style-name="T508_16">and</text:span><text:span text:style-name="T508_17"><text:s/></text:span><text:span text:style-name="T508_18">lowering</text:span><text:span text:style-name="T508_19"><text:s/></text:span><text:span text:style-name="T508_20">the</text:span><text:span text:style-name="T508_21"><text:s/></text:span><text:span text:style-name="T508_22">cost</text:span><text:span text:style-name="T508_23"><text:s/></text:span><text:span text:style-name="T508_24">of</text:span><text:span text:style-name="T508_25"><text:s/></text:span><text:span text:style-name="T508_26">weather</text:span><text:span text:style-name="T508_27"><text:s/></text:span><text:span text:style-name="T508_28">forecasting</text:span><text:span text:style-name="T508_29"><text:s/></text:span><text:span text:style-name="T508_30">and<text:s/>early<text:s/>warning,<text:s/>and<text:s/>for<text:s/>optimising<text:s/>energy<text:s/>efficiency<text:s/>and<text:s/>improving<text:s/>the</text:span><text:span text:style-name="T508_31"><text:s/></text:span><text:span text:style-name="T508_32">competitiveness</text:span><text:span text:style-name="T508_33"><text:s/></text:span><text:span text:style-name="T508_34">of</text:span><text:span text:style-name="T508_35"><text:s/></text:span><text:span text:style-name="T508_36">renewables.</text:span><text:span text:style-name="T508_37"><text:s/></text:span><text:span text:style-name="T508_38">However,</text:span><text:span text:style-name="T508_39"><text:s/></text:span><text:span text:style-name="T508_40">converting</text:span><text:span text:style-name="T508_41"><text:s/></text:span><text:span text:style-name="T508_42">these</text:span><text:span text:style-name="T508_43"><text:s/></text:span><text:span text:style-name="T508_44">from</text:span><text:span text:style-name="T508_45"><text:s/></text:span><text:span text:style-name="T508_46">promising</text:span><text:span text:style-name="T508_47"><text:s/></text:span><text:span text:style-name="T508_48">new</text:span><text:span text:style-name="T508_49"><text:s/></text:span><text:span text:style-name="T508_50">tools<text:s/>to<text:s/>improved<text:s/>climate<text:s/>resilience<text:s/>at<text:s/>scale<text:s/>will<text:s/>require<text:s/>multistakeholder</text:span><text:span text:style-name="T508_51"><text:s/></text:span><text:span text:style-name="T508_52">partnerships<text:s/>and<text:s/>a<text:s/>focus<text:s/>on<text:s/>systems<text:s/>innovation<text:s/>and<text:s/>integration<text:s/>so<text:s/>that<text:s/>large,</text:span><text:span text:style-name="T508_53"><text:s/></text:span><text:span text:style-name="T508_54">often</text:span><text:span text:style-name="T508_55"><text:s/></text:span><text:span text:style-name="T508_56">diffuse</text:span><text:span text:style-name="T508_57"><text:s/></text:span><text:span text:style-name="T508_58">and</text:span><text:span text:style-name="T508_59"><text:s/></text:span><text:span text:style-name="T508_60">diverse</text:span><text:span text:style-name="T508_61"><text:s/></text:span><text:span text:style-name="T508_62">populations<text:s/>can</text:span><text:span text:style-name="T508_63"><text:s/></text:span><text:span text:style-name="T508_64">benefit.</text:span></text:p>
              <text:p text:style-name="P509"/>
              <text:p text:style-name="P510"/>
              <text:p text:style-name="P511"><text:span text:style-name="T511_1">Agriculture:<text:s/></text:span><text:span text:style-name="T511_2">South<text:s/>and<text:s/>Southeast<text:s/>Asia<text:s/>are<text:s/>regions<text:s/>highly<text:s/>dependent<text:s/>on</text:span><text:span text:style-name="T511_3"><text:s/></text:span><text:span text:style-name="T511_4">agriculture,<text:s/>both<text:s/>as<text:s/>a<text:s/>source<text:s/>of<text:s/>direct<text:s/>subsistence<text:s/>and<text:s/>as<text:s/>an<text:s/>industry<text:s/>with<text:s/>a</text:span><text:span text:style-name="T511_5"><text:s/></text:span><text:span text:style-name="T511_6">large<text:s/>export<text:s/>market.<text:s/>However,<text:s/>climate<text:s/>change<text:s/>presents<text:s/>severe<text:s/>challenges<text:s/>for</text:span><text:span text:style-name="T511_7"><text:s/></text:span><text:span text:style-name="T511_8">agriculture<text:s/>in<text:s/>the<text:s/>region,<text:s/>from<text:s/>severe<text:s/>water<text:s/>scarcity<text:s/>and<text:s/>extreme<text:s/>heat,<text:s/>to</text:span><text:span text:style-name="T511_9"><text:s/></text:span><text:span text:style-name="T511_10">increased<text:s/>flooding<text:s/>and<text:s/>storms.<text:s/>AI<text:s/>presents<text:s/>significant<text:s/>potential<text:s/>for<text:s/>climate</text:span><text:span text:style-name="T511_11"><text:s/></text:span><text:span text:style-name="T511_12">smart</text:span><text:span text:style-name="T511_13"><text:s/></text:span><text:span text:style-name="T511_14">agriculture.</text:span><text:span text:style-name="T511_15"><text:s/></text:span><text:span text:style-name="T511_16">For</text:span><text:span text:style-name="T511_17"><text:s/></text:span><text:span text:style-name="T511_18">instance,</text:span><text:span text:style-name="T511_19"><text:s/></text:span><text:span text:style-name="T511_20">India<text:s/>has<text:s/>been</text:span><text:span text:style-name="T511_21"><text:s/></text:span><text:span text:style-name="T511_22">an<text:s/>early</text:span><text:span text:style-name="T511_23"><text:s/></text:span><text:span text:style-name="T511_24">innovator</text:span><text:span text:style-name="T511_25"><text:s/></text:span><text:span text:style-name="T511_26">in<text:s/>applying</text:span><text:span text:style-name="T511_27"><text:s/></text:span><text:span text:style-name="T511_28">AI</text:span><text:span text:style-name="T511_29"><text:s/></text:span><text:span text:style-name="T511_30">for</text:span><text:span text:style-name="T511_31"><text:s/></text:span><text:span text:style-name="T511_32">agricultural</text:span><text:span text:style-name="T511_33"><text:s/></text:span><text:span text:style-name="T511_34">advisory</text:span><text:span text:style-name="T511_35"><text:s/></text:span><text:span text:style-name="T511_36">services</text:span><text:span text:style-name="T511_37"><text:s/></text:span><text:span text:style-name="T511_38">and</text:span><text:span text:style-name="T511_39"><text:s/></text:span><text:span text:style-name="T511_40">there</text:span><text:span text:style-name="T511_41"><text:s/></text:span><text:span text:style-name="T511_42">is</text:span><text:span text:style-name="T511_43"><text:s/></text:span><text:span text:style-name="T511_44">scope</text:span><text:span text:style-name="T511_45"><text:s/></text:span><text:span text:style-name="T511_46">for</text:span><text:span text:style-name="T511_47"><text:s/></text:span><text:span text:style-name="T511_48">building</text:span><text:span text:style-name="T511_49"><text:s/></text:span><text:span text:style-name="T511_50">partnerships</text:span><text:span text:style-name="T511_51"><text:s/></text:span><text:span text:style-name="T511_52">to<text:s/>accelerate<text:s/>learning<text:s/>and<text:s/>innovation<text:s/>diffusion.<text:s/>During<text:s/>the<text:s/>design<text:s/>phase<text:s/>of<text:s/>the</text:span><text:span text:style-name="T511_53"><text:s/></text:span><text:span text:style-name="T511_54">new<text:s/>Indo-Pacific<text:s/>element,<text:s/>we<text:s/>will<text:s/>scope<text:s/>a<text:s/>scaling<text:s/>partnership<text:s/>on<text:s/>AI-enabled</text:span><text:span text:style-name="T511_55"><text:s/></text:span><text:span text:style-name="T511_56">climate-smart</text:span><text:span text:style-name="T511_57"><text:s/></text:span><text:span text:style-name="T511_58">agriculture.</text:span></text:p>
              <text:p text:style-name="P512"/>
              <text:p text:style-name="P513"/>
              <text:p text:style-name="P514"><text:span text:style-name="T514_1">The<text:s/>Indo-Pacific<text:s/>programming<text:s/>will<text:s/>include<text:s/>a<text:s/>new<text:s/>cross-cutting<text:s/>theme<text:s/>on</text:span><text:span text:style-name="T514_2"><text:s/></text:span><text:span text:style-name="T514_3">Digital<text:s/>Public<text:s/>Infrastructure<text:s/>(DPI)</text:span><text:span text:style-name="T514_4">,<text:s/>a<text:s/>term<text:s/>which<text:s/>refers<text:s/>to<text:s/>society-wide<text:s/>digital</text:span><text:span text:style-name="T514_5"><text:s/></text:span><text:span text:style-name="T514_6">services.<text:s/>India<text:s/>has<text:s/>led<text:s/>the<text:s/>development<text:s/>of<text:s/>digital<text:s/>public<text:s/>services<text:s/>built<text:s/>on<text:s/>a</text:span><text:span text:style-name="T514_7"><text:s/></text:span><text:span text:style-name="T514_8">framework</text:span><text:span text:style-name="T514_9"><text:s/></text:span><text:span text:style-name="T514_10">for</text:span><text:span text:style-name="T514_11"><text:s/></text:span><text:span text:style-name="T514_12">digital</text:span><text:span text:style-name="T514_13"><text:s/></text:span><text:span text:style-name="T514_14">identity</text:span><text:span text:style-name="T514_15"><text:s/></text:span><text:span text:style-name="T514_16">and</text:span><text:span text:style-name="T514_17"><text:s/></text:span><text:span text:style-name="T514_18">payments.</text:span><text:span text:style-name="T514_19"><text:s/></text:span><text:span text:style-name="T514_20">This<text:s/>has</text:span><text:span text:style-name="T514_21"><text:s/></text:span><text:span text:style-name="T514_22">prompted</text:span><text:span text:style-name="T514_23"><text:s/></text:span><text:span text:style-name="T514_24">many</text:span><text:span text:style-name="T514_25"><text:s/></text:span><text:span text:style-name="T514_26">other</text:span></text:p>
              <text:p text:style-name="P515"><text:span text:style-name="T515_1">countries</text:span><text:span text:style-name="T515_2"><text:s/></text:span><text:span text:style-name="T515_3">in</text:span><text:span text:style-name="T515_4"><text:s/></text:span><text:span text:style-name="T515_5">the</text:span><text:span text:style-name="T515_6"><text:s/></text:span><text:span text:style-name="T515_7">region</text:span><text:span text:style-name="T515_8"><text:s/></text:span><text:span text:style-name="T515_9">to</text:span><text:span text:style-name="T515_10"><text:s/></text:span><text:span text:style-name="T515_11">develop</text:span><text:span text:style-name="T515_12"><text:s/></text:span><text:span text:style-name="T515_13">strategies</text:span><text:span text:style-name="T515_14"><text:s/></text:span><text:span text:style-name="T515_15">for</text:span><text:span text:style-name="T515_16"><text:s/></text:span><text:span text:style-name="T515_17">developing</text:span><text:span text:style-name="T515_18"><text:s/></text:span><text:span text:style-name="T515_19">their</text:span><text:span text:style-name="T515_20"><text:s/></text:span><text:span text:style-name="T515_21">own</text:span></text:p>
            </table:table-cell>
          </table:table-row>
        </table:table>
      </text:section>
      <text:section text:style-name="S27" text:name="S27">
        <text:p text:style-name="P516"/>
        <text:p text:style-name="P517"/>
        <text:p text:style-name="P518"/>
        <text:p text:style-name="P519"/>
        <text:p text:style-name="P520"/>
        <table:table table:style-name="Table20">
          <table:table-column table:style-name="Column31"/>
          <table:table-row table:style-name="Row74">
            <table:table-cell table:style-name="Cell151">
              <text:p text:style-name="P521"><text:span text:style-name="T521_1">technology</text:span><text:span text:style-name="T521_2"><text:s/></text:span><text:span text:style-name="T521_3">stacks</text:span><text:span text:style-name="T521_4"><text:s/></text:span><text:span text:style-name="T521_5">for</text:span><text:span text:style-name="T521_6"><text:s/></text:span><text:span text:style-name="T521_7">digital</text:span><text:span text:style-name="T521_8"><text:s/></text:span><text:span text:style-name="T521_9">public</text:span><text:span text:style-name="T521_10"><text:s/></text:span><text:span text:style-name="T521_11">services,</text:span><text:span text:style-name="T521_12"><text:s/></text:span><text:span text:style-name="T521_13">leading</text:span><text:span text:style-name="T521_14"><text:s/></text:span><text:span text:style-name="T521_15">to</text:span><text:span text:style-name="T521_16"><text:s/></text:span><text:span text:style-name="T521_17">much</text:span><text:span text:style-name="T521_18"><text:s/></text:span><text:span text:style-name="T521_19">innovation.</text:span><text:span text:style-name="T521_20"><text:s/></text:span><text:span text:style-name="T521_21">AI</text:span><text:span text:style-name="T521_22"><text:s/></text:span><text:span text:style-name="T521_23">and</text:span><text:span text:style-name="T521_24"><text:s/></text:span><text:span text:style-name="T521_25">DPI<text:s/>have<text:s/>strong<text:s/>interdependencies<text:s/>and<text:s/>many<text:s/>countries<text:s/>will<text:s/>want<text:s/>to<text:s/>take<text:s/>a<text:s/>DPI</text:span><text:span text:style-name="T521_26"><text:s/></text:span><text:span text:style-name="T521_27">approach</text:span><text:span text:style-name="T521_28"><text:s/></text:span><text:span text:style-name="T521_29">to</text:span><text:span text:style-name="T521_30"><text:s/></text:span><text:span text:style-name="T521_31">developing</text:span><text:span text:style-name="T521_32"><text:s/></text:span><text:span text:style-name="T521_33">AI,</text:span><text:span text:style-name="T521_34"><text:s/></text:span><text:span text:style-name="T521_35">especially</text:span><text:span text:style-name="T521_36"><text:s/></text:span><text:span text:style-name="T521_37">the</text:span><text:span text:style-name="T521_38"><text:s/></text:span><text:span text:style-name="T521_39">underpinning</text:span><text:span text:style-name="T521_40"><text:s/></text:span><text:span text:style-name="T521_41">data</text:span><text:span text:style-name="T521_42"><text:s/></text:span><text:span text:style-name="T521_43">and</text:span><text:span text:style-name="T521_44"><text:s/></text:span><text:span text:style-name="T521_45">compute.</text:span></text:p>
              <text:p text:style-name="P522"><text:span text:style-name="T522_1">Activity<text:s/>in<text:s/>each<text:s/>of<text:s/>the<text:s/>pillars<text:s/>above<text:s/>will<text:s/>include<text:s/>a<text:s/>specific<text:s/>focus<text:s/>on<text:s/>identifying</text:span><text:span text:style-name="T522_2"><text:s/></text:span><text:span text:style-name="T522_3">potential<text:s/>for<text:s/>new<text:s/>or<text:s/>existing<text:s/>digital<text:s/>public<text:s/>goods,<text:s/>including<text:s/>open<text:s/>source,<text:s/>to</text:span><text:span text:style-name="T522_4"><text:s/></text:span><text:span text:style-name="T522_5">enable<text:s/>AI<text:s/>innovation<text:s/>and<text:s/>scale.<text:s/>Similarly,<text:s/>programme<text:s/>activities<text:s/>will<text:s/>consider</text:span><text:span text:style-name="T522_6"><text:s/></text:span><text:span text:style-name="T522_7">how<text:s/>AI<text:s/>tools<text:s/>and<text:s/>the<text:s/>data<text:s/>and<text:s/>compute<text:s/>they<text:s/>are<text:s/>built<text:s/>on<text:s/>can<text:s/>help<text:s/>to<text:s/>advance</text:span><text:span text:style-name="T522_8"><text:s/></text:span><text:span text:style-name="T522_9">inclusive</text:span><text:span text:style-name="T522_10"><text:s/></text:span><text:span text:style-name="T522_11">DPI</text:span><text:span text:style-name="T522_12"><text:s/></text:span><text:span text:style-name="T522_13">as</text:span><text:span text:style-name="T522_14"><text:s/></text:span><text:span text:style-name="T522_15">a</text:span><text:span text:style-name="T522_16"><text:s/></text:span><text:span text:style-name="T522_17">driver</text:span><text:span text:style-name="T522_18"><text:s/></text:span><text:span text:style-name="T522_19">of</text:span><text:span text:style-name="T522_20"><text:s/></text:span><text:span text:style-name="T522_21">digital</text:span><text:span text:style-name="T522_22"><text:s/></text:span><text:span text:style-name="T522_23">transformation</text:span><text:span text:style-name="T522_24"><text:s/></text:span><text:span text:style-name="T522_25">and</text:span><text:span text:style-name="T522_26"><text:s/></text:span><text:span text:style-name="T522_27">economic</text:span><text:span text:style-name="T522_28"><text:s/></text:span><text:span text:style-name="T522_29">development.</text:span></text:p>
              <text:p text:style-name="P523"/>
              <text:p text:style-name="P524"/>
              <text:p text:style-name="P525"><text:span text:style-name="T525_1">As<text:s/>with<text:s/>the<text:s/>existing<text:s/>AI4D<text:s/>programme,<text:s/>principles<text:s/>of<text:s/>safe,<text:s/>responsible<text:s/>and</text:span><text:span text:style-name="T525_2"><text:s/></text:span><text:span text:style-name="T525_3">inclusive<text:s/>AI<text:s/>and<text:s/>a<text:s/>strong<text:s/>focus<text:s/>on<text:s/>ethics<text:s/>will<text:s/>be<text:s/>core<text:s/>design<text:s/>principles<text:s/>of<text:s/>all</text:span><text:span text:style-name="T525_4"><text:s/></text:span><text:span text:style-name="T525_5">programme<text:s/>activity.<text:s/>Given<text:s/>partner<text:s/>countries<text:s/>in<text:s/>the<text:s/>Asia<text:s/>region<text:s/>are<text:s/>more<text:s/>likely</text:span><text:span text:style-name="T525_6"><text:s/></text:span><text:span text:style-name="T525_7">to<text:s/>work<text:s/>with<text:s/>existing<text:s/>high-capacity<text:s/>regional<text:s/>nations<text:s/>or<text:s/>regional<text:s/>bodies<text:s/>like</text:span><text:span text:style-name="T525_8"><text:s/></text:span><text:span text:style-name="T525_9">ASEAN<text:s/>on<text:s/>general<text:s/>AI<text:s/>policy<text:s/>development,<text:s/>AI4D<text:s/>will<text:s/>work<text:s/>closely<text:s/>with<text:s/>these</text:span><text:span text:style-name="T525_10"><text:s/></text:span><text:span text:style-name="T525_11">actors<text:s/>and<text:s/>focus<text:s/>on<text:s/>specific<text:s/>questions<text:s/>of<text:s/></text:span><text:span text:style-name="T525_12">AI<text:s/>policy<text:s/>and<text:s/>governance<text:s/></text:span><text:span text:style-name="T525_13">that<text:s/>arise</text:span><text:span text:style-name="T525_14"><text:s/></text:span><text:span text:style-name="T525_15">in<text:s/>the<text:s/>context<text:s/>of<text:s/>programme<text:s/>activity.<text:s/>For<text:s/>instance,<text:s/>this<text:s/>might<text:s/>include<text:s/>ethics<text:s/>or</text:span><text:span text:style-name="T525_16"><text:s/></text:span><text:span text:style-name="T525_17">data<text:s/>protection<text:s/>policies<text:s/>for<text:s/>edtech<text:s/>applications,<text:s/>inclusive<text:s/>standards<text:s/>for<text:s/>AI</text:span><text:span text:style-name="T525_18"><text:s/></text:span><text:span text:style-name="T525_19">applications<text:s/>in<text:s/>particular<text:s/>domains,<text:s/>or<text:s/>health<text:s/>data<text:s/>interoperability<text:s/>–<text:s/>either<text:s/>at<text:s/>the</text:span><text:span text:style-name="T525_20"><text:s/></text:span><text:span text:style-name="T525_21">country,<text:s/>sub-regional<text:s/>or<text:s/>regional<text:s/>level.<text:s/>In<text:s/>addition,<text:s/>the<text:s/>programme<text:s/>will</text:span><text:span text:style-name="T525_22"><text:s/></text:span><text:span text:style-name="T525_23">coordinate<text:s/>closely<text:s/>with<text:s/>FCDO’s<text:s/>Technology<text:s/>Centre<text:s/>of<text:s/>Expertise<text:s/>which<text:s/>will</text:span><text:span text:style-name="T525_24"><text:s/></text:span><text:span text:style-name="T525_25">facilitate<text:s/>bespoke<text:s/>collaborations<text:s/>on<text:s/>more<text:s/>general<text:s/>AI<text:s/>policy<text:s/>and<text:s/>governance</text:span><text:span text:style-name="T525_26"><text:s/></text:span><text:span text:style-name="T525_27">with</text:span><text:span text:style-name="T525_28"><text:s/></text:span><text:span text:style-name="T525_29">partner</text:span><text:span text:style-name="T525_30"><text:s/></text:span><text:span text:style-name="T525_31">governments</text:span><text:span text:style-name="T525_32"><text:s/></text:span><text:span text:style-name="T525_33">and</text:span><text:span text:style-name="T525_34"><text:s/></text:span><text:span text:style-name="T525_35">relevant</text:span><text:span text:style-name="T525_36"><text:s/></text:span><text:span text:style-name="T525_37">stakeholders</text:span><text:span text:style-name="T525_38"><text:s/></text:span><text:span text:style-name="T525_39">in</text:span><text:span text:style-name="T525_40"><text:s/></text:span><text:span text:style-name="T525_41">response</text:span><text:span text:style-name="T525_42"><text:s/></text:span><text:span text:style-name="T525_43">to</text:span><text:span text:style-name="T525_44"><text:s/></text:span><text:span text:style-name="T525_45">demand.</text:span></text:p>
              <text:p text:style-name="P526"/>
              <text:p text:style-name="P527"/>
              <text:p text:style-name="P528"><text:span text:style-name="T528_1">The<text:s/>statements<text:s/>in<text:s/>the<text:s/>original<text:s/>business<text:s/>case<text:s/>on<text:s/></text:span><text:span text:style-name="T528_2">gender<text:s/>equality,<text:s/>climate<text:s/>and</text:span><text:span text:style-name="T528_3"><text:s/></text:span><text:span text:style-name="T528_4">environment,<text:s/>anti-corruption<text:s/>and<text:s/>counter-terrorist<text:s/>financing<text:s/></text:span><text:span text:style-name="T528_5">still<text:s/>hold.<text:s/>The</text:span><text:span text:style-name="T528_6"><text:s/></text:span><text:span text:style-name="T528_7">programme<text:s/>includes<text:s/>both<text:s/>a<text:s/>dedicated<text:s/>focus<text:s/>on<text:s/>gender<text:s/>and<text:s/>inclusion,<text:s/>such<text:s/>as</text:span><text:span text:style-name="T528_8"><text:s/></text:span><text:span text:style-name="T528_9">targeted<text:s/>funding<text:s/>for<text:s/>AI<text:s/>innovations<text:s/>and<text:s/>data<text:s/>to<text:s/>reduce<text:s/>the<text:s/>digital<text:s/>divide,<text:s/>tackle</text:span><text:span text:style-name="T528_10"><text:s/></text:span><text:span text:style-name="T528_11">harms<text:s/>AI<text:s/>posed<text:s/>to<text:s/>women<text:s/>and<text:s/>girls<text:s/>and<text:s/>support<text:s/>women’s<text:s/>economic</text:span><text:span text:style-name="T528_12"><text:s/></text:span><text:span text:style-name="T528_13">empowerment,</text:span><text:span text:style-name="T528_14"><text:s/></text:span><text:span text:style-name="T528_15">and</text:span><text:span text:style-name="T528_16"><text:s/></text:span><text:span text:style-name="T528_17">a</text:span><text:span text:style-name="T528_18"><text:s/></text:span><text:span text:style-name="T528_19">mainstreaming</text:span><text:span text:style-name="T528_20"><text:s/></text:span><text:span text:style-name="T528_21">approach</text:span><text:span text:style-name="T528_22"><text:s/></text:span><text:span text:style-name="T528_23">across</text:span><text:span text:style-name="T528_24"><text:s/></text:span><text:span text:style-name="T528_25">all</text:span><text:span text:style-name="T528_26"><text:s/></text:span><text:span text:style-name="T528_27">of</text:span><text:span text:style-name="T528_28"><text:s/></text:span><text:span text:style-name="T528_29">its</text:span><text:span text:style-name="T528_30"><text:s/></text:span><text:span text:style-name="T528_31">activity.</text:span></text:p>
            </table:table-cell>
          </table:table-row>
          <table:table-row table:style-name="Row75">
            <table:table-cell table:style-name="Cell152">
              <text:p text:style-name="P529"><text:span text:style-name="T529_1">Describe<text:s/>any<text:s/>key<text:s/>changes<text:s/>to<text:s/>the<text:s/>original<text:s/>business<text:s/>case<text:s/>including<text:s/>the<text:s/>theory<text:s/>of</text:span><text:span text:style-name="T529_2"><text:s/></text:span><text:span text:style-name="T529_3">change</text:span><text:span text:style-name="T529_4"><text:s/></text:span><text:span text:style-name="T529_5">or<text:s/>new</text:span><text:span text:style-name="T529_6"><text:s/></text:span><text:span text:style-name="T529_7">evidence</text:span><text:span text:style-name="T529_8"><text:s/></text:span><text:span text:style-name="T529_9">from</text:span><text:span text:style-name="T529_10"><text:s/></text:span><text:span text:style-name="T529_11">ongoing</text:span><text:span text:style-name="T529_12"><text:s/></text:span><text:span text:style-name="T529_13">monitoring,</text:span><text:span text:style-name="T529_14"><text:s/></text:span><text:span text:style-name="T529_15">evaluation</text:span><text:span text:style-name="T529_16"><text:s/></text:span><text:span text:style-name="T529_17">or</text:span><text:span text:style-name="T529_18"><text:s/></text:span><text:span text:style-name="T529_19">learning</text:span><text:span text:style-name="T529_20"><text:s/></text:span><text:span text:style-name="T529_21">work?</text:span></text:p>
            </table:table-cell>
          </table:table-row>
          <table:table-row table:style-name="Row76">
            <table:table-cell table:style-name="Cell153">
              <text:p text:style-name="P530"><text:span text:style-name="T530_1">There</text:span><text:span text:style-name="T530_2"><text:s/></text:span><text:span text:style-name="T530_3">is</text:span><text:span text:style-name="T530_4"><text:s/></text:span><text:span text:style-name="T530_5">no</text:span><text:span text:style-name="T530_6"><text:s/></text:span><text:span text:style-name="T530_7">change</text:span><text:span text:style-name="T530_8"><text:s/></text:span><text:span text:style-name="T530_9">to</text:span><text:span text:style-name="T530_10"><text:s/></text:span><text:span text:style-name="T530_11">the</text:span><text:span text:style-name="T530_12"><text:s/></text:span><text:span text:style-name="T530_13">original</text:span><text:span text:style-name="T530_14"><text:s/></text:span><text:span text:style-name="T530_15">business</text:span><text:span text:style-name="T530_16"><text:s/></text:span><text:span text:style-name="T530_17">case</text:span><text:span text:style-name="T530_18"><text:s/></text:span><text:span text:style-name="T530_19">or</text:span><text:span text:style-name="T530_20"><text:s/></text:span><text:span text:style-name="T530_21">theory</text:span><text:span text:style-name="T530_22"><text:s/></text:span><text:span text:style-name="T530_23">of<text:s/>change.</text:span><text:span text:style-name="T530_24"><text:s/></text:span><text:span text:style-name="T530_25">A</text:span><text:span text:style-name="T530_26"><text:s/></text:span><text:span text:style-name="T530_27">design</text:span><text:span text:style-name="T530_28"><text:s/></text:span><text:span text:style-name="T530_29">phase<text:s/>for<text:s/>the<text:s/>Indo-Pacific<text:s/>elements<text:s/>of<text:s/>the<text:s/>programme<text:s/>will<text:s/>refine<text:s/>objectives,</text:span><text:span text:style-name="T530_30"><text:s/></text:span><text:span text:style-name="T530_31">partners,<text:s/>countries<text:s/>and<text:s/>activities,<text:s/>which<text:s/>may<text:s/>require<text:s/>a<text:s/>later<text:s/>update<text:s/>to<text:s/>the</text:span><text:span text:style-name="T530_32"><text:s/></text:span><text:span text:style-name="T530_33">overall</text:span><text:span text:style-name="T530_34"><text:s/></text:span><text:span text:style-name="T530_35">programme</text:span><text:span text:style-name="T530_36"><text:s/></text:span><text:span text:style-name="T530_37">theory</text:span><text:span text:style-name="T530_38"><text:s/></text:span><text:span text:style-name="T530_39">of</text:span><text:span text:style-name="T530_40"><text:s/></text:span><text:span text:style-name="T530_41">change</text:span><text:span text:style-name="T530_42"><text:s/></text:span><text:span text:style-name="T530_43">and</text:span><text:span text:style-name="T530_44"><text:s/></text:span><text:span text:style-name="T530_45">logframe.</text:span></text:p>
            </table:table-cell>
          </table:table-row>
        </table:table>
      </text:section>
      <text:section text:style-name="S28" text:name="S28">
        <text:p text:style-name="P531"/>
      </text:section>
      <text:section text:style-name="S29" text:name="S29">
        <text:p text:style-name="P532"/>
        <text:p text:style-name="P533"/>
        <text:list text:style-name="LS8" xml:id="list60">
          <text:list-item>
            <text:p text:style-name="P534"/>
          </text:list-item>
        </text:list>
      </text:section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Arial" svg:font-family="Arial" style:font-pitch="variable" style:font-family-generic="swiss"/>
    <style:font-face style:name="Times New Roman" svg:font-family="Times New Roman" style:font-pitch="variable" style:font-family-generic="roman"/>
    <style:font-face style:name="Segoe UI Symbol" svg:font-family="Segoe UI Symbol" style:font-pitch="variable" style:font-family-generic="swiss"/>
    <style:font-face style:name="Symbol" svg:font-family="Symbol" style:font-pitch="variable" style:font-family-generic="roman" style:font-charset="x-symbol"/>
    <style:font-face style:name="Calibri" svg:font-family="Calibri" style:font-pitch="variable" style:font-family-generic="swiss"/>
    <style:font-face style:name="Aptos" svg:font-family="Aptos" style:font-pitch="variable" style:font-family-generic="swiss"/>
    <style:font-face style:name="Lucida Console" svg:font-family="Lucida Console" style:font-pitch="fixed" style:font-family-generic="modern"/>
    <style:font-face style:name="Cambria" svg:font-family="Cambria" style:font-pitch="variable" style:font-family-generic="roman"/>
  </office:font-face-decls>
  <office:styles>
    <style:default-style style:family="paragraph">
      <style:paragraph-properties style:text-autospace="none" fo:orphans="2" fo:widows="2" style:tab-stop-distance="1.27cm"/>
      <style:text-properties style:use-window-font-color="true" style:font-name="Calibri" fo:font-size="11pt" style:font-name-asian="Calibri" style:font-size-asian="11pt" style:font-name-complex="Times New Roman" style:font-size-complex="11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none" fo:orphans="2" fo:widows="2"/>
      <style:text-properties style:font-name="Arial" fo:font-size="11pt" style:font-name-asian="Arial" style:font-size-asian="11pt" style:font-name-complex="Arial" style:font-size-complex="11pt"/>
    </style:style>
    <style:style style:name="Heading_20_1" style:display-name="Heading 1" style:family="paragraph" style:parent-style-name="Normal" style:default-outline-level="1">
      <style:paragraph-properties fo:margin-left="1.87cm"/>
      <style:text-properties style:font-name="Times New Roman" fo:font-size="12pt" style:font-name-asian="Times New Roman" style:font-size-asian="12pt" style:font-name-complex="Times New Roman" style:font-size-complex="12pt" fo:font-weight="bold" style:font-weight-asian="bold" style:font-weight-complex="bold"/>
    </style:style>
    <style:style style:name="Default_20_Paragraph_20_Font" style:display-name="Default Paragraph Font" style:family="text"/>
    <style:style style:name="No_20_List" style:display-name="No List" style:family="paragraph">
      <style:paragraph-properties style:text-autospace="none"/>
      <style:text-properties fo:font-size="11pt" style:font-size-asian="11pt" style:font-size-complex="11pt"/>
    </style:style>
    <style:style style:name="Body_20_Text" style:display-name="Body Text" style:family="paragraph" style:parent-style-name="Normal"/>
    <style:style style:name="List_20_Paragraph" style:display-name="List Paragraph" style:family="paragraph" style:parent-style-name="Normal">
      <style:paragraph-properties fo:text-align="justify" fo:margin-left="0.811cm" fo:margin-right="1.826cm"/>
    </style:style>
    <style:style style:name="Table_20_Paragraph" style:display-name="Table Paragraph" style:family="paragraph" style:parent-style-name="Normal"/>
    <style:style style:name="Head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Header_20_Char" style:display-name="Header Char" style:family="text" style:parent-style-name="Default_20_Paragraph_20_Font">
      <style:text-properties style:font-name="Arial" style:font-name-asian="Arial" style:font-name-complex="Arial"/>
    </style:style>
    <style:style style:name="Foot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Footer_20_Char" style:display-name="Footer Char" style:family="text" style:parent-style-name="Default_20_Paragraph_20_Font">
      <style:text-properties style:font-name="Arial" style:font-name-asian="Arial" style:font-name-complex="Arial"/>
    </style:style>
    <style:style style:name="List1Level0" style:family="text">
      <style:text-properties style:text-scale="99%" fo:font-style="normal" style:font-style-asian="normal" style:font-style-complex="normal" style:font-name="Symbol" fo:font-size="10pt" style:font-name-asian="Symbol" style:font-size-asian="10pt" style:font-name-complex="Symbol" style:font-size-complex="10pt" fo:language="en" fo:language-asian="en" fo:language-complex="ar" fo:country="US" fo:country-asian="US" fo:country-complex="SA" fo:font-weight="normal" style:font-weight-asian="normal" style:font-weight-complex="normal"/>
    </style:style>
    <style:style style:name="List1Level1" style:family="text">
      <style:text-properties fo:language="en" fo:language-asian="en" fo:language-complex="ar" fo:country="US" fo:country-asian="US" fo:country-complex="SA"/>
    </style:style>
    <style:style style:name="List1Level2" style:family="text">
      <style:text-properties fo:language="en" fo:language-asian="en" fo:language-complex="ar" fo:country="US" fo:country-asian="US" fo:country-complex="SA"/>
    </style:style>
    <style:style style:name="List1Level3" style:family="text">
      <style:text-properties fo:language="en" fo:language-asian="en" fo:language-complex="ar" fo:country="US" fo:country-asian="US" fo:country-complex="SA"/>
    </style:style>
    <style:style style:name="List1Level4" style:family="text">
      <style:text-properties fo:language="en" fo:language-asian="en" fo:language-complex="ar" fo:country="US" fo:country-asian="US" fo:country-complex="SA"/>
    </style:style>
    <style:style style:name="List1Level5" style:family="text">
      <style:text-properties fo:language="en" fo:language-asian="en" fo:language-complex="ar" fo:country="US" fo:country-asian="US" fo:country-complex="SA"/>
    </style:style>
    <style:style style:name="List1Level6" style:family="text">
      <style:text-properties fo:language="en" fo:language-asian="en" fo:language-complex="ar" fo:country="US" fo:country-asian="US" fo:country-complex="SA"/>
    </style:style>
    <style:style style:name="List1Level7" style:family="text">
      <style:text-properties fo:language="en" fo:language-asian="en" fo:language-complex="ar" fo:country="US" fo:country-asian="US" fo:country-complex="SA"/>
    </style:style>
    <style:style style:name="List1Level8" style:family="text">
      <style:text-properties fo:language="en" fo:language-asian="en" fo:language-complex="ar" fo:country="US" fo:country-asian="US" fo:country-complex="SA"/>
    </style:style>
    <text:list-style style:name="LS1">
      <text:list-level-style-bullet text:bullet-char="" text:style-name="List1Level0" text:level="1">
        <style:list-level-properties text:space-before="2.505cm" text:min-label-width="0.635cm" fo:text-align="start" text:list-level-position-and-space-mode="label-alignment">
          <style:list-level-label-alignment text:label-followed-by="listtab" fo:margin-left="3.14cm" fo:text-indent="-0.635cm"/>
        </style:list-level-properties>
        <style:text-properties style:text-scale="99%" fo:font-style="normal" style:font-style-asian="normal" style:font-style-complex="normal" style:font-name="Symbol" fo:font-size="10pt" style:font-name-asian="Symbol" style:font-size-asian="10pt" style:font-name-complex="Symbol" style:font-size-complex="10pt" fo:language="en" fo:language-asian="en" fo:language-complex="ar" fo:country="US" fo:country-asian="US" fo:country-complex="SA" fo:font-weight="normal" style:font-weight-asian="normal" style:font-weight-complex="normal"/>
      </text:list-level-style-bullet>
      <text:list-level-style-bullet text:bullet-char="•" text:style-name="List1Level1" text:level="2">
        <style:list-level-properties text:space-before="4.212cm" text:min-label-width="0.635cm" fo:text-align="start" text:list-level-position-and-space-mode="label-alignment">
          <style:list-level-label-alignment text:label-followed-by="listtab" fo:margin-left="4.847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Level2" text:level="3">
        <style:list-level-properties text:space-before="5.92cm" text:min-label-width="0.635cm" fo:text-align="start" text:list-level-position-and-space-mode="label-alignment">
          <style:list-level-label-alignment text:label-followed-by="listtab" fo:margin-left="6.555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Level3" text:level="4">
        <style:list-level-properties text:space-before="7.627cm" text:min-label-width="0.635cm" fo:text-align="start" text:list-level-position-and-space-mode="label-alignment">
          <style:list-level-label-alignment text:label-followed-by="listtab" fo:margin-left="8.262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Level4" text:level="5">
        <style:list-level-properties text:space-before="9.334cm" text:min-label-width="0.635cm" fo:text-align="start" text:list-level-position-and-space-mode="label-alignment">
          <style:list-level-label-alignment text:label-followed-by="listtab" fo:margin-left="9.97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Level5" text:level="6">
        <style:list-level-properties text:space-before="11.042cm" text:min-label-width="0.635cm" fo:text-align="start" text:list-level-position-and-space-mode="label-alignment">
          <style:list-level-label-alignment text:label-followed-by="listtab" fo:margin-left="11.677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Level6" text:level="7">
        <style:list-level-properties text:space-before="12.749cm" text:min-label-width="0.635cm" fo:text-align="start" text:list-level-position-and-space-mode="label-alignment">
          <style:list-level-label-alignment text:label-followed-by="listtab" fo:margin-left="13.384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Level7" text:level="8">
        <style:list-level-properties text:space-before="14.457cm" text:min-label-width="0.635cm" fo:text-align="start" text:list-level-position-and-space-mode="label-alignment">
          <style:list-level-label-alignment text:label-followed-by="listtab" fo:margin-left="15.092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Level8" text:level="9">
        <style:list-level-properties text:space-before="16.164cm" text:min-label-width="0.635cm" fo:text-align="start" text:list-level-position-and-space-mode="label-alignment">
          <style:list-level-label-alignment text:label-followed-by="listtab" fo:margin-left="16.799cm" fo:text-indent="-0.635cm"/>
        </style:list-level-properties>
        <style:text-properties fo:language="en" fo:language-asian="en" fo:language-complex="ar" fo:country="US" fo:country-asian="US" fo:country-complex="SA"/>
      </text:list-level-style-bullet>
    </text:list-style>
    <style:style style:name="List2Level0" style:family="text">
      <style:text-properties fo:letter-spacing="-0.004cm" style:text-scale="80%" fo:font-style="normal" style:font-style-asian="normal" style:font-style-complex="normal" style:font-name="Arial" fo:font-size="10pt" style:font-name-asian="Arial" style:font-size-asian="10pt" style:font-name-complex="Arial" style:font-size-complex="10pt" fo:language="en" fo:language-asian="en" fo:language-complex="ar" fo:country="US" fo:country-asian="US" fo:country-complex="SA" fo:font-weight="normal" style:font-weight-asian="normal" style:font-weight-complex="normal"/>
    </style:style>
    <style:style style:name="List2Level1" style:family="text">
      <style:text-properties fo:language="en" fo:language-asian="en" fo:language-complex="ar" fo:country="US" fo:country-asian="US" fo:country-complex="SA"/>
    </style:style>
    <style:style style:name="List2Level2" style:family="text">
      <style:text-properties fo:language="en" fo:language-asian="en" fo:language-complex="ar" fo:country="US" fo:country-asian="US" fo:country-complex="SA"/>
    </style:style>
    <style:style style:name="List2Level3" style:family="text">
      <style:text-properties fo:language="en" fo:language-asian="en" fo:language-complex="ar" fo:country="US" fo:country-asian="US" fo:country-complex="SA"/>
    </style:style>
    <style:style style:name="List2Level4" style:family="text">
      <style:text-properties fo:language="en" fo:language-asian="en" fo:language-complex="ar" fo:country="US" fo:country-asian="US" fo:country-complex="SA"/>
    </style:style>
    <style:style style:name="List2Level5" style:family="text">
      <style:text-properties fo:language="en" fo:language-asian="en" fo:language-complex="ar" fo:country="US" fo:country-asian="US" fo:country-complex="SA"/>
    </style:style>
    <style:style style:name="List2Level6" style:family="text">
      <style:text-properties fo:language="en" fo:language-asian="en" fo:language-complex="ar" fo:country="US" fo:country-asian="US" fo:country-complex="SA"/>
    </style:style>
    <style:style style:name="List2Level7" style:family="text">
      <style:text-properties fo:language="en" fo:language-asian="en" fo:language-complex="ar" fo:country="US" fo:country-asian="US" fo:country-complex="SA"/>
    </style:style>
    <style:style style:name="List2Level8" style:family="text">
      <style:text-properties fo:language="en" fo:language-asian="en" fo:language-complex="ar" fo:country="US" fo:country-asian="US" fo:country-complex="SA"/>
    </style:style>
    <text:list-style style:name="LS2">
      <text:list-level-style-number style:num-format="i" text:style-name="List2Level0" style:num-suffix="." text:level="1">
        <style:list-level-properties text:space-before="5.72cm" text:min-label-width="0.196cm" fo:text-align="start" text:list-level-position-and-space-mode="label-alignment">
          <style:list-level-label-alignment text:label-followed-by="listtab" fo:margin-left="5.916cm" fo:text-indent="-0.196cm"/>
        </style:list-level-properties>
        <style:text-properties fo:letter-spacing="-0.004cm" style:text-scale="80%" fo:font-style="normal" style:font-style-asian="normal" style:font-style-complex="normal" style:font-name="Arial" fo:font-size="10pt" style:font-name-asian="Arial" style:font-size-asian="10pt" style:font-name-complex="Arial" style:font-size-complex="10pt" fo:language="en" fo:language-asian="en" fo:language-complex="ar" fo:country="US" fo:country-asian="US" fo:country-complex="SA" fo:font-weight="normal" style:font-weight-asian="normal" style:font-weight-complex="normal"/>
      </text:list-level-style-number>
      <text:list-level-style-bullet text:bullet-char="•" text:style-name="List2Level1" text:level="2">
        <style:list-level-properties text:space-before="7.16cm" text:min-label-width="0.196cm" fo:text-align="start" text:list-level-position-and-space-mode="label-alignment">
          <style:list-level-label-alignment text:label-followed-by="listtab" fo:margin-left="7.355cm" fo:text-indent="-0.196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2Level2" text:level="3">
        <style:list-level-properties text:space-before="8.588cm" text:min-label-width="0.196cm" fo:text-align="start" text:list-level-position-and-space-mode="label-alignment">
          <style:list-level-label-alignment text:label-followed-by="listtab" fo:margin-left="8.784cm" fo:text-indent="-0.196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2Level3" text:level="4">
        <style:list-level-properties text:space-before="10.017cm" text:min-label-width="0.196cm" fo:text-align="start" text:list-level-position-and-space-mode="label-alignment">
          <style:list-level-label-alignment text:label-followed-by="listtab" fo:margin-left="10.213cm" fo:text-indent="-0.196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2Level4" text:level="5">
        <style:list-level-properties text:space-before="11.446cm" text:min-label-width="0.196cm" fo:text-align="start" text:list-level-position-and-space-mode="label-alignment">
          <style:list-level-label-alignment text:label-followed-by="listtab" fo:margin-left="11.642cm" fo:text-indent="-0.196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2Level5" text:level="6">
        <style:list-level-properties text:space-before="12.875cm" text:min-label-width="0.196cm" fo:text-align="start" text:list-level-position-and-space-mode="label-alignment">
          <style:list-level-label-alignment text:label-followed-by="listtab" fo:margin-left="13.07cm" fo:text-indent="-0.196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2Level6" text:level="7">
        <style:list-level-properties text:space-before="14.303cm" text:min-label-width="0.196cm" fo:text-align="start" text:list-level-position-and-space-mode="label-alignment">
          <style:list-level-label-alignment text:label-followed-by="listtab" fo:margin-left="14.499cm" fo:text-indent="-0.196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2Level7" text:level="8">
        <style:list-level-properties text:space-before="15.732cm" text:min-label-width="0.196cm" fo:text-align="start" text:list-level-position-and-space-mode="label-alignment">
          <style:list-level-label-alignment text:label-followed-by="listtab" fo:margin-left="15.928cm" fo:text-indent="-0.196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2Level8" text:level="9">
        <style:list-level-properties text:space-before="17.161cm" text:min-label-width="0.196cm" fo:text-align="start" text:list-level-position-and-space-mode="label-alignment">
          <style:list-level-label-alignment text:label-followed-by="listtab" fo:margin-left="17.357cm" fo:text-indent="-0.196cm"/>
        </style:list-level-properties>
        <style:text-properties fo:language="en" fo:language-asian="en" fo:language-complex="ar" fo:country="US" fo:country-asian="US" fo:country-complex="SA"/>
      </text:list-level-style-bullet>
    </text:list-style>
    <style:style style:name="List3Level0" style:family="text">
      <style:text-properties fo:letter-spacing="-0.002cm" style:text-scale="100%" fo:font-style="normal" style:font-style-asian="normal" style:font-style-complex="normal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normal" style:font-weight-asian="normal" style:font-weight-complex="normal"/>
    </style:style>
    <style:style style:name="List3Level1" style:family="text">
      <style:text-properties fo:letter-spacing="-0.002cm" style:text-scale="100%" fo:font-style="normal" style:font-style-asian="normal" style:font-style-complex="normal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normal" style:font-weight-asian="normal" style:font-weight-complex="normal"/>
    </style:style>
    <style:style style:name="List3Level2" style:family="text">
      <style:text-properties fo:language="en" fo:language-asian="en" fo:language-complex="ar" fo:country="US" fo:country-asian="US" fo:country-complex="SA"/>
    </style:style>
    <style:style style:name="List3Level3" style:family="text">
      <style:text-properties fo:language="en" fo:language-asian="en" fo:language-complex="ar" fo:country="US" fo:country-asian="US" fo:country-complex="SA"/>
    </style:style>
    <style:style style:name="List3Level4" style:family="text">
      <style:text-properties fo:language="en" fo:language-asian="en" fo:language-complex="ar" fo:country="US" fo:country-asian="US" fo:country-complex="SA"/>
    </style:style>
    <style:style style:name="List3Level5" style:family="text">
      <style:text-properties fo:language="en" fo:language-asian="en" fo:language-complex="ar" fo:country="US" fo:country-asian="US" fo:country-complex="SA"/>
    </style:style>
    <style:style style:name="List3Level6" style:family="text">
      <style:text-properties fo:language="en" fo:language-asian="en" fo:language-complex="ar" fo:country="US" fo:country-asian="US" fo:country-complex="SA"/>
    </style:style>
    <style:style style:name="List3Level7" style:family="text">
      <style:text-properties fo:language="en" fo:language-asian="en" fo:language-complex="ar" fo:country="US" fo:country-asian="US" fo:country-complex="SA"/>
    </style:style>
    <style:style style:name="List3Level8" style:family="text">
      <style:text-properties fo:language="en" fo:language-asian="en" fo:language-complex="ar" fo:country="US" fo:country-asian="US" fo:country-complex="SA"/>
    </style:style>
    <text:list-style style:name="LS3">
      <text:list-level-style-number style:num-format="1" text:style-name="List3Level0" style:num-suffix="." text:level="1">
        <style:list-level-properties text:space-before="4.41cm" text:min-label-width="1.27cm" fo:text-align="start" text:list-level-position-and-space-mode="label-alignment">
          <style:list-level-label-alignment text:label-followed-by="listtab" fo:margin-left="5.68cm" fo:text-indent="-1.27cm"/>
        </style:list-level-properties>
        <style:text-properties fo:letter-spacing="-0.002cm" style:text-scale="100%" fo:font-style="normal" style:font-style-asian="normal" style:font-style-complex="normal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normal" style:font-weight-asian="normal" style:font-weight-complex="normal"/>
      </text:list-level-style-number>
      <text:list-level-style-number style:num-format="a" text:style-name="List3Level1" style:num-suffix="." text:level="2">
        <style:list-level-properties text:space-before="4.408cm" text:min-label-width="1.272cm" fo:text-align="start" text:list-level-position-and-space-mode="label-alignment">
          <style:list-level-label-alignment text:label-followed-by="listtab" fo:margin-left="5.68cm" fo:text-indent="-1.272cm"/>
        </style:list-level-properties>
        <style:text-properties fo:letter-spacing="-0.002cm" style:text-scale="100%" fo:font-style="normal" style:font-style-asian="normal" style:font-style-complex="normal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normal" style:font-weight-asian="normal" style:font-weight-complex="normal"/>
      </text:list-level-style-number>
      <text:list-level-style-bullet text:bullet-char="•" text:style-name="List3Level2" text:level="3">
        <style:list-level-properties text:space-before="7.315cm" text:min-label-width="1.272cm" fo:text-align="start" text:list-level-position-and-space-mode="label-alignment">
          <style:list-level-label-alignment text:label-followed-by="listtab" fo:margin-left="8.587cm" fo:text-indent="-1.272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3Level3" text:level="4">
        <style:list-level-properties text:space-before="8.768cm" text:min-label-width="1.272cm" fo:text-align="start" text:list-level-position-and-space-mode="label-alignment">
          <style:list-level-label-alignment text:label-followed-by="listtab" fo:margin-left="10.04cm" fo:text-indent="-1.272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3Level4" text:level="5">
        <style:list-level-properties text:space-before="10.222cm" text:min-label-width="1.272cm" fo:text-align="start" text:list-level-position-and-space-mode="label-alignment">
          <style:list-level-label-alignment text:label-followed-by="listtab" fo:margin-left="11.494cm" fo:text-indent="-1.272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3Level5" text:level="6">
        <style:list-level-properties text:space-before="11.675cm" text:min-label-width="1.272cm" fo:text-align="start" text:list-level-position-and-space-mode="label-alignment">
          <style:list-level-label-alignment text:label-followed-by="listtab" fo:margin-left="12.947cm" fo:text-indent="-1.272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3Level6" text:level="7">
        <style:list-level-properties text:space-before="13.129cm" text:min-label-width="1.272cm" fo:text-align="start" text:list-level-position-and-space-mode="label-alignment">
          <style:list-level-label-alignment text:label-followed-by="listtab" fo:margin-left="14.4cm" fo:text-indent="-1.272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3Level7" text:level="8">
        <style:list-level-properties text:space-before="14.582cm" text:min-label-width="1.272cm" fo:text-align="start" text:list-level-position-and-space-mode="label-alignment">
          <style:list-level-label-alignment text:label-followed-by="listtab" fo:margin-left="15.854cm" fo:text-indent="-1.272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3Level8" text:level="9">
        <style:list-level-properties text:space-before="16.036cm" text:min-label-width="1.272cm" fo:text-align="start" text:list-level-position-and-space-mode="label-alignment">
          <style:list-level-label-alignment text:label-followed-by="listtab" fo:margin-left="17.307cm" fo:text-indent="-1.272cm"/>
        </style:list-level-properties>
        <style:text-properties fo:language="en" fo:language-asian="en" fo:language-complex="ar" fo:country="US" fo:country-asian="US" fo:country-complex="SA"/>
      </text:list-level-style-bullet>
    </text:list-style>
    <style:style style:name="List4Level0" style:family="text">
      <style:text-properties fo:letter-spacing="-0.004cm" style:text-scale="73%" fo:font-style="normal" style:font-style-asian="normal" style:font-style-complex="normal" style:font-name="Arial" fo:font-size="10pt" style:font-name-asian="Arial" style:font-size-asian="10pt" style:font-name-complex="Arial" style:font-size-complex="10pt" fo:language="en" fo:language-asian="en" fo:language-complex="ar" fo:country="US" fo:country-asian="US" fo:country-complex="SA" fo:font-weight="normal" style:font-weight-asian="normal" style:font-weight-complex="normal"/>
    </style:style>
    <style:style style:name="List4Level1" style:family="text">
      <style:text-properties fo:language="en" fo:language-asian="en" fo:language-complex="ar" fo:country="US" fo:country-asian="US" fo:country-complex="SA"/>
    </style:style>
    <style:style style:name="List4Level2" style:family="text">
      <style:text-properties fo:language="en" fo:language-asian="en" fo:language-complex="ar" fo:country="US" fo:country-asian="US" fo:country-complex="SA"/>
    </style:style>
    <style:style style:name="List4Level3" style:family="text">
      <style:text-properties fo:language="en" fo:language-asian="en" fo:language-complex="ar" fo:country="US" fo:country-asian="US" fo:country-complex="SA"/>
    </style:style>
    <style:style style:name="List4Level4" style:family="text">
      <style:text-properties fo:language="en" fo:language-asian="en" fo:language-complex="ar" fo:country="US" fo:country-asian="US" fo:country-complex="SA"/>
    </style:style>
    <style:style style:name="List4Level5" style:family="text">
      <style:text-properties fo:language="en" fo:language-asian="en" fo:language-complex="ar" fo:country="US" fo:country-asian="US" fo:country-complex="SA"/>
    </style:style>
    <style:style style:name="List4Level6" style:family="text">
      <style:text-properties fo:language="en" fo:language-asian="en" fo:language-complex="ar" fo:country="US" fo:country-asian="US" fo:country-complex="SA"/>
    </style:style>
    <style:style style:name="List4Level7" style:family="text">
      <style:text-properties fo:language="en" fo:language-asian="en" fo:language-complex="ar" fo:country="US" fo:country-asian="US" fo:country-complex="SA"/>
    </style:style>
    <style:style style:name="List4Level8" style:family="text">
      <style:text-properties fo:language="en" fo:language-asian="en" fo:language-complex="ar" fo:country="US" fo:country-asian="US" fo:country-complex="SA"/>
    </style:style>
    <text:list-style style:name="LS4">
      <text:list-level-style-number style:num-format="i" text:style-name="List4Level0" style:num-suffix="." text:level="1">
        <style:list-level-properties text:space-before="4.849cm" text:min-label-width="0.196cm" fo:text-align="start" text:list-level-position-and-space-mode="label-alignment">
          <style:list-level-label-alignment text:label-followed-by="listtab" fo:margin-left="5.045cm" fo:text-indent="-0.196cm"/>
        </style:list-level-properties>
        <style:text-properties fo:letter-spacing="-0.004cm" style:text-scale="73%" fo:font-style="normal" style:font-style-asian="normal" style:font-style-complex="normal" style:font-name="Arial" fo:font-size="10pt" style:font-name-asian="Arial" style:font-size-asian="10pt" style:font-name-complex="Arial" style:font-size-complex="10pt" fo:language="en" fo:language-asian="en" fo:language-complex="ar" fo:country="US" fo:country-asian="US" fo:country-complex="SA" fo:font-weight="normal" style:font-weight-asian="normal" style:font-weight-complex="normal"/>
      </text:list-level-style-number>
      <text:list-level-style-bullet text:bullet-char="•" text:style-name="List4Level1" text:level="2">
        <style:list-level-properties text:space-before="6.366cm" text:min-label-width="0.196cm" fo:text-align="start" text:list-level-position-and-space-mode="label-alignment">
          <style:list-level-label-alignment text:label-followed-by="listtab" fo:margin-left="6.562cm" fo:text-indent="-0.196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4Level2" text:level="3">
        <style:list-level-properties text:space-before="7.883cm" text:min-label-width="0.196cm" fo:text-align="start" text:list-level-position-and-space-mode="label-alignment">
          <style:list-level-label-alignment text:label-followed-by="listtab" fo:margin-left="8.079cm" fo:text-indent="-0.196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4Level3" text:level="4">
        <style:list-level-properties text:space-before="9.4cm" text:min-label-width="0.196cm" fo:text-align="start" text:list-level-position-and-space-mode="label-alignment">
          <style:list-level-label-alignment text:label-followed-by="listtab" fo:margin-left="9.596cm" fo:text-indent="-0.196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4Level4" text:level="5">
        <style:list-level-properties text:space-before="10.917cm" text:min-label-width="0.196cm" fo:text-align="start" text:list-level-position-and-space-mode="label-alignment">
          <style:list-level-label-alignment text:label-followed-by="listtab" fo:margin-left="11.112cm" fo:text-indent="-0.196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4Level5" text:level="6">
        <style:list-level-properties text:space-before="12.434cm" text:min-label-width="0.196cm" fo:text-align="start" text:list-level-position-and-space-mode="label-alignment">
          <style:list-level-label-alignment text:label-followed-by="listtab" fo:margin-left="12.629cm" fo:text-indent="-0.196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4Level6" text:level="7">
        <style:list-level-properties text:space-before="13.951cm" text:min-label-width="0.196cm" fo:text-align="start" text:list-level-position-and-space-mode="label-alignment">
          <style:list-level-label-alignment text:label-followed-by="listtab" fo:margin-left="14.146cm" fo:text-indent="-0.196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4Level7" text:level="8">
        <style:list-level-properties text:space-before="15.468cm" text:min-label-width="0.196cm" fo:text-align="start" text:list-level-position-and-space-mode="label-alignment">
          <style:list-level-label-alignment text:label-followed-by="listtab" fo:margin-left="15.663cm" fo:text-indent="-0.196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4Level8" text:level="9">
        <style:list-level-properties text:space-before="16.984cm" text:min-label-width="0.196cm" fo:text-align="start" text:list-level-position-and-space-mode="label-alignment">
          <style:list-level-label-alignment text:label-followed-by="listtab" fo:margin-left="17.18cm" fo:text-indent="-0.196cm"/>
        </style:list-level-properties>
        <style:text-properties fo:language="en" fo:language-asian="en" fo:language-complex="ar" fo:country="US" fo:country-asian="US" fo:country-complex="SA"/>
      </text:list-level-style-bullet>
    </text:list-style>
    <style:style style:name="List5Level0" style:family="text">
      <style:text-properties fo:letter-spacing="-0.004cm" style:text-scale="100%" fo:font-style="normal" style:font-style-asian="normal" style:font-style-complex="normal" style:font-name="Arial" fo:font-size="10pt" style:font-name-asian="Arial" style:font-size-asian="10pt" style:font-name-complex="Arial" style:font-size-complex="10pt" fo:language="en" fo:language-asian="en" fo:language-complex="ar" fo:country="US" fo:country-asian="US" fo:country-complex="SA" fo:font-weight="normal" style:font-weight-asian="normal" style:font-weight-complex="normal"/>
    </style:style>
    <style:style style:name="List5Level1" style:family="text">
      <style:text-properties fo:language="en" fo:language-asian="en" fo:language-complex="ar" fo:country="US" fo:country-asian="US" fo:country-complex="SA"/>
    </style:style>
    <style:style style:name="List5Level2" style:family="text">
      <style:text-properties fo:language="en" fo:language-asian="en" fo:language-complex="ar" fo:country="US" fo:country-asian="US" fo:country-complex="SA"/>
    </style:style>
    <style:style style:name="List5Level3" style:family="text">
      <style:text-properties fo:language="en" fo:language-asian="en" fo:language-complex="ar" fo:country="US" fo:country-asian="US" fo:country-complex="SA"/>
    </style:style>
    <style:style style:name="List5Level4" style:family="text">
      <style:text-properties fo:language="en" fo:language-asian="en" fo:language-complex="ar" fo:country="US" fo:country-asian="US" fo:country-complex="SA"/>
    </style:style>
    <style:style style:name="List5Level5" style:family="text">
      <style:text-properties fo:language="en" fo:language-asian="en" fo:language-complex="ar" fo:country="US" fo:country-asian="US" fo:country-complex="SA"/>
    </style:style>
    <style:style style:name="List5Level6" style:family="text">
      <style:text-properties fo:language="en" fo:language-asian="en" fo:language-complex="ar" fo:country="US" fo:country-asian="US" fo:country-complex="SA"/>
    </style:style>
    <style:style style:name="List5Level7" style:family="text">
      <style:text-properties fo:language="en" fo:language-asian="en" fo:language-complex="ar" fo:country="US" fo:country-asian="US" fo:country-complex="SA"/>
    </style:style>
    <style:style style:name="List5Level8" style:family="text">
      <style:text-properties fo:language="en" fo:language-asian="en" fo:language-complex="ar" fo:country="US" fo:country-asian="US" fo:country-complex="SA"/>
    </style:style>
    <text:list-style style:name="LS5">
      <text:list-level-style-number style:num-format="i" text:style-name="List5Level0" style:num-suffix="." text:level="1">
        <style:list-level-properties text:space-before="4.904cm" text:min-label-width="0.196cm" fo:text-align="start" text:list-level-position-and-space-mode="label-alignment">
          <style:list-level-label-alignment text:label-followed-by="listtab" fo:margin-left="5.099cm" fo:text-indent="-0.196cm"/>
        </style:list-level-properties>
        <style:text-properties fo:letter-spacing="-0.004cm" style:text-scale="100%" fo:font-style="normal" style:font-style-asian="normal" style:font-style-complex="normal" style:font-name="Arial" fo:font-size="10pt" style:font-name-asian="Arial" style:font-size-asian="10pt" style:font-name-complex="Arial" style:font-size-complex="10pt" fo:language="en" fo:language-asian="en" fo:language-complex="ar" fo:country="US" fo:country-asian="US" fo:country-complex="SA" fo:font-weight="normal" style:font-weight-asian="normal" style:font-weight-complex="normal"/>
      </text:list-level-style-number>
      <text:list-level-style-bullet text:bullet-char="•" text:style-name="List5Level1" text:level="2">
        <style:list-level-properties text:space-before="6.429cm" text:min-label-width="0.196cm" fo:text-align="start" text:list-level-position-and-space-mode="label-alignment">
          <style:list-level-label-alignment text:label-followed-by="listtab" fo:margin-left="6.625cm" fo:text-indent="-0.196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5Level2" text:level="3">
        <style:list-level-properties text:space-before="7.939cm" text:min-label-width="0.196cm" fo:text-align="start" text:list-level-position-and-space-mode="label-alignment">
          <style:list-level-label-alignment text:label-followed-by="listtab" fo:margin-left="8.135cm" fo:text-indent="-0.196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5Level3" text:level="4">
        <style:list-level-properties text:space-before="9.449cm" text:min-label-width="0.196cm" fo:text-align="start" text:list-level-position-and-space-mode="label-alignment">
          <style:list-level-label-alignment text:label-followed-by="listtab" fo:margin-left="9.645cm" fo:text-indent="-0.196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5Level4" text:level="5">
        <style:list-level-properties text:space-before="10.959cm" text:min-label-width="0.196cm" fo:text-align="start" text:list-level-position-and-space-mode="label-alignment">
          <style:list-level-label-alignment text:label-followed-by="listtab" fo:margin-left="11.155cm" fo:text-indent="-0.196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5Level5" text:level="6">
        <style:list-level-properties text:space-before="12.469cm" text:min-label-width="0.196cm" fo:text-align="start" text:list-level-position-and-space-mode="label-alignment">
          <style:list-level-label-alignment text:label-followed-by="listtab" fo:margin-left="12.665cm" fo:text-indent="-0.196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5Level6" text:level="7">
        <style:list-level-properties text:space-before="13.979cm" text:min-label-width="0.196cm" fo:text-align="start" text:list-level-position-and-space-mode="label-alignment">
          <style:list-level-label-alignment text:label-followed-by="listtab" fo:margin-left="14.175cm" fo:text-indent="-0.196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5Level7" text:level="8">
        <style:list-level-properties text:space-before="15.489cm" text:min-label-width="0.196cm" fo:text-align="start" text:list-level-position-and-space-mode="label-alignment">
          <style:list-level-label-alignment text:label-followed-by="listtab" fo:margin-left="15.684cm" fo:text-indent="-0.196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5Level8" text:level="9">
        <style:list-level-properties text:space-before="16.999cm" text:min-label-width="0.196cm" fo:text-align="start" text:list-level-position-and-space-mode="label-alignment">
          <style:list-level-label-alignment text:label-followed-by="listtab" fo:margin-left="17.194cm" fo:text-indent="-0.196cm"/>
        </style:list-level-properties>
        <style:text-properties fo:language="en" fo:language-asian="en" fo:language-complex="ar" fo:country="US" fo:country-asian="US" fo:country-complex="SA"/>
      </text:list-level-style-bullet>
    </text:list-style>
    <style:style style:name="List6Level0" style:family="text">
      <style:text-properties style:text-scale="100%" fo:font-style="normal" style:font-style-asian="normal" style:font-style-complex="normal" style:font-name="Segoe UI Symbol" fo:font-size="11pt" style:font-name-asian="Segoe UI Symbol" style:font-size-asian="11pt" style:font-name-complex="Segoe UI Symbol" style:font-size-complex="11pt" fo:language="en" fo:language-asian="en" fo:language-complex="ar" fo:country="US" fo:country-asian="US" fo:country-complex="SA" fo:font-weight="normal" style:font-weight-asian="normal" style:font-weight-complex="normal"/>
    </style:style>
    <style:style style:name="List6Level1" style:family="text">
      <style:text-properties fo:language="en" fo:language-asian="en" fo:language-complex="ar" fo:country="US" fo:country-asian="US" fo:country-complex="SA"/>
    </style:style>
    <style:style style:name="List6Level2" style:family="text">
      <style:text-properties fo:language="en" fo:language-asian="en" fo:language-complex="ar" fo:country="US" fo:country-asian="US" fo:country-complex="SA"/>
    </style:style>
    <style:style style:name="List6Level3" style:family="text">
      <style:text-properties fo:language="en" fo:language-asian="en" fo:language-complex="ar" fo:country="US" fo:country-asian="US" fo:country-complex="SA"/>
    </style:style>
    <style:style style:name="List6Level4" style:family="text">
      <style:text-properties fo:language="en" fo:language-asian="en" fo:language-complex="ar" fo:country="US" fo:country-asian="US" fo:country-complex="SA"/>
    </style:style>
    <style:style style:name="List6Level5" style:family="text">
      <style:text-properties fo:language="en" fo:language-asian="en" fo:language-complex="ar" fo:country="US" fo:country-asian="US" fo:country-complex="SA"/>
    </style:style>
    <style:style style:name="List6Level6" style:family="text">
      <style:text-properties fo:language="en" fo:language-asian="en" fo:language-complex="ar" fo:country="US" fo:country-asian="US" fo:country-complex="SA"/>
    </style:style>
    <style:style style:name="List6Level7" style:family="text">
      <style:text-properties fo:language="en" fo:language-asian="en" fo:language-complex="ar" fo:country="US" fo:country-asian="US" fo:country-complex="SA"/>
    </style:style>
    <style:style style:name="List6Level8" style:family="text">
      <style:text-properties fo:language="en" fo:language-asian="en" fo:language-complex="ar" fo:country="US" fo:country-asian="US" fo:country-complex="SA"/>
    </style:style>
    <text:list-style style:name="LS6">
      <text:list-level-style-bullet text:bullet-char="☐" text:style-name="List6Level0" text:level="1">
        <style:list-level-properties text:space-before="-0.252cm" text:min-label-width="0.441cm" fo:text-align="start" text:list-level-position-and-space-mode="label-alignment">
          <style:list-level-label-alignment text:label-followed-by="listtab" fo:margin-left="0.189cm" fo:text-indent="-0.441cm"/>
        </style:list-level-properties>
        <style:text-properties style:text-scale="100%" fo:font-style="normal" style:font-style-asian="normal" style:font-style-complex="normal" style:font-name="Segoe UI Symbol" fo:font-size="11pt" style:font-name-asian="Segoe UI Symbol" style:font-size-asian="11pt" style:font-name-complex="Segoe UI Symbol" style:font-size-complex="11pt" fo:language="en" fo:language-asian="en" fo:language-complex="ar" fo:country="US" fo:country-asian="US" fo:country-complex="SA" fo:font-weight="normal" style:font-weight-asian="normal" style:font-weight-complex="normal"/>
      </text:list-level-style-bullet>
      <text:list-level-style-bullet text:bullet-char="•" text:style-name="List6Level1" text:level="2">
        <style:list-level-properties text:space-before="0.504cm" text:min-label-width="0.441cm" fo:text-align="start" text:list-level-position-and-space-mode="label-alignment">
          <style:list-level-label-alignment text:label-followed-by="listtab" fo:margin-left="0.945cm" fo:text-indent="-0.441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6Level2" text:level="3">
        <style:list-level-properties text:space-before="1.274cm" text:min-label-width="0.441cm" fo:text-align="start" text:list-level-position-and-space-mode="label-alignment">
          <style:list-level-label-alignment text:label-followed-by="listtab" fo:margin-left="1.714cm" fo:text-indent="-0.441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6Level3" text:level="4">
        <style:list-level-properties text:space-before="2.043cm" text:min-label-width="0.441cm" fo:text-align="start" text:list-level-position-and-space-mode="label-alignment">
          <style:list-level-label-alignment text:label-followed-by="listtab" fo:margin-left="2.484cm" fo:text-indent="-0.441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6Level4" text:level="5">
        <style:list-level-properties text:space-before="2.812cm" text:min-label-width="0.441cm" fo:text-align="start" text:list-level-position-and-space-mode="label-alignment">
          <style:list-level-label-alignment text:label-followed-by="listtab" fo:margin-left="3.253cm" fo:text-indent="-0.441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6Level5" text:level="6">
        <style:list-level-properties text:space-before="3.581cm" text:min-label-width="0.441cm" fo:text-align="start" text:list-level-position-and-space-mode="label-alignment">
          <style:list-level-label-alignment text:label-followed-by="listtab" fo:margin-left="4.022cm" fo:text-indent="-0.441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6Level6" text:level="7">
        <style:list-level-properties text:space-before="4.35cm" text:min-label-width="0.441cm" fo:text-align="start" text:list-level-position-and-space-mode="label-alignment">
          <style:list-level-label-alignment text:label-followed-by="listtab" fo:margin-left="4.791cm" fo:text-indent="-0.441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6Level7" text:level="8">
        <style:list-level-properties text:space-before="5.119cm" text:min-label-width="0.441cm" fo:text-align="start" text:list-level-position-and-space-mode="label-alignment">
          <style:list-level-label-alignment text:label-followed-by="listtab" fo:margin-left="5.56cm" fo:text-indent="-0.441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6Level8" text:level="9">
        <style:list-level-properties text:space-before="5.888cm" text:min-label-width="0.441cm" fo:text-align="start" text:list-level-position-and-space-mode="label-alignment">
          <style:list-level-label-alignment text:label-followed-by="listtab" fo:margin-left="6.329cm" fo:text-indent="-0.441cm"/>
        </style:list-level-properties>
        <style:text-properties fo:language="en" fo:language-asian="en" fo:language-complex="ar" fo:country="US" fo:country-asian="US" fo:country-complex="SA"/>
      </text:list-level-style-bullet>
    </text:list-style>
    <style:style style:name="List7Level0" style:family="text">
      <style:text-properties fo:letter-spacing="-0.002cm" style:text-scale="100%" fo:font-style="normal" style:font-style-asian="normal" style:font-style-complex="normal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normal" style:font-weight-asian="normal" style:font-weight-complex="normal"/>
    </style:style>
    <style:style style:name="List7Level1" style:family="text">
      <style:text-properties fo:letter-spacing="-0.002cm" style:text-scale="100%" fo:font-style="normal" style:font-style-asian="normal" style:font-style-complex="normal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normal" style:font-weight-asian="normal" style:font-weight-complex="normal"/>
    </style:style>
    <style:style style:name="List7Level2" style:family="text">
      <style:text-properties fo:letter-spacing="-0.002cm" style:text-scale="100%" fo:font-style="normal" style:font-style-asian="normal" style:font-style-complex="normal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normal" style:font-weight-asian="normal" style:font-weight-complex="normal"/>
    </style:style>
    <style:style style:name="List7Level3" style:family="text">
      <style:text-properties fo:letter-spacing="-0.002cm" style:text-scale="100%" fo:font-style="normal" style:font-style-asian="normal" style:font-style-complex="normal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normal" style:font-weight-asian="normal" style:font-weight-complex="normal"/>
    </style:style>
    <style:style style:name="List7Level4" style:family="text">
      <style:text-properties fo:language="en" fo:language-asian="en" fo:language-complex="ar" fo:country="US" fo:country-asian="US" fo:country-complex="SA"/>
    </style:style>
    <style:style style:name="List7Level5" style:family="text">
      <style:text-properties fo:language="en" fo:language-asian="en" fo:language-complex="ar" fo:country="US" fo:country-asian="US" fo:country-complex="SA"/>
    </style:style>
    <style:style style:name="List7Level6" style:family="text">
      <style:text-properties fo:language="en" fo:language-asian="en" fo:language-complex="ar" fo:country="US" fo:country-asian="US" fo:country-complex="SA"/>
    </style:style>
    <style:style style:name="List7Level7" style:family="text">
      <style:text-properties fo:language="en" fo:language-asian="en" fo:language-complex="ar" fo:country="US" fo:country-asian="US" fo:country-complex="SA"/>
    </style:style>
    <style:style style:name="List7Level8" style:family="text">
      <style:text-properties fo:language="en" fo:language-asian="en" fo:language-complex="ar" fo:country="US" fo:country-asian="US" fo:country-complex="SA"/>
    </style:style>
    <text:list-style style:name="LS7">
      <text:list-level-style-number style:num-format="1" text:style-name="List7Level0" style:num-suffix="." text:level="1">
        <style:list-level-properties text:space-before="0.176cm" text:min-label-width="0.635cm" fo:text-align="start" text:list-level-position-and-space-mode="label-alignment">
          <style:list-level-label-alignment text:label-followed-by="listtab" fo:margin-left="0.811cm" fo:text-indent="-0.635cm"/>
        </style:list-level-properties>
        <style:text-properties fo:letter-spacing="-0.002cm" style:text-scale="100%" fo:font-style="normal" style:font-style-asian="normal" style:font-style-complex="normal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normal" style:font-weight-asian="normal" style:font-weight-complex="normal"/>
      </text:list-level-style-number>
      <text:list-level-style-number style:num-format="1" text:style-name="List7Level1" style:num-suffix="." text:level="2">
        <style:list-level-properties text:space-before="3.14cm" text:min-label-width="1.27cm" fo:text-align="start" text:list-level-position-and-space-mode="label-alignment">
          <style:list-level-label-alignment text:label-followed-by="listtab" fo:margin-left="4.41cm" fo:text-indent="-1.27cm"/>
        </style:list-level-properties>
        <style:text-properties fo:letter-spacing="-0.002cm" style:text-scale="100%" fo:font-style="normal" style:font-style-asian="normal" style:font-style-complex="normal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normal" style:font-weight-asian="normal" style:font-weight-complex="normal"/>
      </text:list-level-style-number>
      <text:list-level-style-number style:num-format="a" text:style-name="List7Level2" style:num-suffix="." text:level="3">
        <style:list-level-properties text:space-before="3.14cm" text:min-label-width="0.635cm" fo:text-align="start" text:list-level-position-and-space-mode="label-alignment">
          <style:list-level-label-alignment text:label-followed-by="listtab" fo:margin-left="3.775cm" fo:text-indent="-0.635cm"/>
        </style:list-level-properties>
        <style:text-properties fo:letter-spacing="-0.002cm" style:text-scale="100%" fo:font-style="normal" style:font-style-asian="normal" style:font-style-complex="normal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normal" style:font-weight-asian="normal" style:font-weight-complex="normal"/>
      </text:list-level-style-number>
      <text:list-level-style-number style:num-format="1" text:style-name="List7Level3" style:num-suffix="." text:level="4">
        <style:list-level-properties text:space-before="3.249cm" text:min-label-width="1.215cm" fo:text-align="start" text:list-level-position-and-space-mode="label-alignment">
          <style:list-level-label-alignment text:label-followed-by="listtab" fo:margin-left="4.464cm" fo:text-indent="-1.215cm"/>
        </style:list-level-properties>
        <style:text-properties fo:letter-spacing="-0.002cm" style:text-scale="100%" fo:font-style="normal" style:font-style-asian="normal" style:font-style-complex="normal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normal" style:font-weight-asian="normal" style:font-weight-complex="normal"/>
      </text:list-level-style-number>
      <text:list-level-style-bullet text:bullet-char="•" text:style-name="List7Level4" text:level="5">
        <style:list-level-properties text:space-before="5.038cm" text:min-label-width="1.215cm" fo:text-align="start" text:list-level-position-and-space-mode="label-alignment">
          <style:list-level-label-alignment text:label-followed-by="listtab" fo:margin-left="6.253cm" fo:text-indent="-1.21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7Level5" text:level="6">
        <style:list-level-properties text:space-before="6.812cm" text:min-label-width="1.215cm" fo:text-align="start" text:list-level-position-and-space-mode="label-alignment">
          <style:list-level-label-alignment text:label-followed-by="listtab" fo:margin-left="8.027cm" fo:text-indent="-1.21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7Level6" text:level="7">
        <style:list-level-properties text:space-before="8.587cm" text:min-label-width="1.215cm" fo:text-align="start" text:list-level-position-and-space-mode="label-alignment">
          <style:list-level-label-alignment text:label-followed-by="listtab" fo:margin-left="9.802cm" fo:text-indent="-1.21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7Level7" text:level="8">
        <style:list-level-properties text:space-before="10.359cm" text:min-label-width="1.215cm" fo:text-align="start" text:list-level-position-and-space-mode="label-alignment">
          <style:list-level-label-alignment text:label-followed-by="listtab" fo:margin-left="11.575cm" fo:text-indent="-1.21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7Level8" text:level="9">
        <style:list-level-properties text:space-before="12.134cm" text:min-label-width="1.215cm" fo:text-align="start" text:list-level-position-and-space-mode="label-alignment">
          <style:list-level-label-alignment text:label-followed-by="listtab" fo:margin-left="13.349cm" fo:text-indent="-1.215cm"/>
        </style:list-level-properties>
        <style:text-properties fo:language="en" fo:language-asian="en" fo:language-complex="ar" fo:country="US" fo:country-asian="US" fo:country-complex="SA"/>
      </text:list-level-style-bullet>
    </text:list-style>
    <style:style style:name="List8Level0" style:family="text">
      <style:text-properties style:text-scale="99%" fo:font-style="normal" style:font-style-asian="normal" style:font-style-complex="normal" style:font-name="Symbol" fo:font-size="10pt" style:font-name-asian="Symbol" style:font-size-asian="10pt" style:font-name-complex="Symbol" style:font-size-complex="10pt" fo:language="en" fo:language-asian="en" fo:language-complex="ar" fo:country="US" fo:country-asian="US" fo:country-complex="SA" fo:font-weight="normal" style:font-weight-asian="normal" style:font-weight-complex="normal"/>
    </style:style>
    <style:style style:name="List8Level1" style:family="text">
      <style:text-properties fo:language="en" fo:language-asian="en" fo:language-complex="ar" fo:country="US" fo:country-asian="US" fo:country-complex="SA"/>
    </style:style>
    <style:style style:name="List8Level2" style:family="text">
      <style:text-properties fo:language="en" fo:language-asian="en" fo:language-complex="ar" fo:country="US" fo:country-asian="US" fo:country-complex="SA"/>
    </style:style>
    <style:style style:name="List8Level3" style:family="text">
      <style:text-properties fo:language="en" fo:language-asian="en" fo:language-complex="ar" fo:country="US" fo:country-asian="US" fo:country-complex="SA"/>
    </style:style>
    <style:style style:name="List8Level4" style:family="text">
      <style:text-properties fo:language="en" fo:language-asian="en" fo:language-complex="ar" fo:country="US" fo:country-asian="US" fo:country-complex="SA"/>
    </style:style>
    <style:style style:name="List8Level5" style:family="text">
      <style:text-properties fo:language="en" fo:language-asian="en" fo:language-complex="ar" fo:country="US" fo:country-asian="US" fo:country-complex="SA"/>
    </style:style>
    <style:style style:name="List8Level6" style:family="text">
      <style:text-properties fo:language="en" fo:language-asian="en" fo:language-complex="ar" fo:country="US" fo:country-asian="US" fo:country-complex="SA"/>
    </style:style>
    <style:style style:name="List8Level7" style:family="text">
      <style:text-properties fo:language="en" fo:language-asian="en" fo:language-complex="ar" fo:country="US" fo:country-asian="US" fo:country-complex="SA"/>
    </style:style>
    <style:style style:name="List8Level8" style:family="text">
      <style:text-properties fo:language="en" fo:language-asian="en" fo:language-complex="ar" fo:country="US" fo:country-asian="US" fo:country-complex="SA"/>
    </style:style>
    <text:list-style style:name="LS8">
      <text:list-level-style-bullet text:bullet-char="" text:style-name="List8Level0" text:level="1">
        <style:list-level-properties text:space-before="2.505cm" text:min-label-width="0.635cm" fo:text-align="start" text:list-level-position-and-space-mode="label-alignment">
          <style:list-level-label-alignment text:label-followed-by="listtab" fo:margin-left="3.14cm" fo:text-indent="-0.635cm"/>
        </style:list-level-properties>
        <style:text-properties style:text-scale="99%" fo:font-style="normal" style:font-style-asian="normal" style:font-style-complex="normal" style:font-name="Symbol" fo:font-size="10pt" style:font-name-asian="Symbol" style:font-size-asian="10pt" style:font-name-complex="Symbol" style:font-size-complex="10pt" fo:language="en" fo:language-asian="en" fo:language-complex="ar" fo:country="US" fo:country-asian="US" fo:country-complex="SA" fo:font-weight="normal" style:font-weight-asian="normal" style:font-weight-complex="normal"/>
      </text:list-level-style-bullet>
      <text:list-level-style-bullet text:bullet-char="•" text:style-name="List8Level1" text:level="2">
        <style:list-level-properties text:space-before="4.212cm" text:min-label-width="0.635cm" fo:text-align="start" text:list-level-position-and-space-mode="label-alignment">
          <style:list-level-label-alignment text:label-followed-by="listtab" fo:margin-left="4.847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8Level2" text:level="3">
        <style:list-level-properties text:space-before="5.92cm" text:min-label-width="0.635cm" fo:text-align="start" text:list-level-position-and-space-mode="label-alignment">
          <style:list-level-label-alignment text:label-followed-by="listtab" fo:margin-left="6.555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8Level3" text:level="4">
        <style:list-level-properties text:space-before="7.627cm" text:min-label-width="0.635cm" fo:text-align="start" text:list-level-position-and-space-mode="label-alignment">
          <style:list-level-label-alignment text:label-followed-by="listtab" fo:margin-left="8.262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8Level4" text:level="5">
        <style:list-level-properties text:space-before="9.334cm" text:min-label-width="0.635cm" fo:text-align="start" text:list-level-position-and-space-mode="label-alignment">
          <style:list-level-label-alignment text:label-followed-by="listtab" fo:margin-left="9.97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8Level5" text:level="6">
        <style:list-level-properties text:space-before="11.042cm" text:min-label-width="0.635cm" fo:text-align="start" text:list-level-position-and-space-mode="label-alignment">
          <style:list-level-label-alignment text:label-followed-by="listtab" fo:margin-left="11.677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8Level6" text:level="7">
        <style:list-level-properties text:space-before="12.749cm" text:min-label-width="0.635cm" fo:text-align="start" text:list-level-position-and-space-mode="label-alignment">
          <style:list-level-label-alignment text:label-followed-by="listtab" fo:margin-left="13.384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8Level7" text:level="8">
        <style:list-level-properties text:space-before="14.457cm" text:min-label-width="0.635cm" fo:text-align="start" text:list-level-position-and-space-mode="label-alignment">
          <style:list-level-label-alignment text:label-followed-by="listtab" fo:margin-left="15.092cm" fo:text-indent="-0.63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8Level8" text:level="9">
        <style:list-level-properties text:space-before="16.164cm" text:min-label-width="0.635cm" fo:text-align="start" text:list-level-position-and-space-mode="label-alignment">
          <style:list-level-label-alignment text:label-followed-by="listtab" fo:margin-left="16.799cm" fo:text-indent="-0.635cm"/>
        </style:list-level-properties>
        <style:text-properties fo:language="en" fo:language-asian="en" fo:language-complex="ar" fo:country="US" fo:country-asian="US" fo:country-complex="SA"/>
      </text:list-level-style-bullet>
    </text:list-style>
    <style:style style:name="List9Level0" style:family="text">
      <style:text-properties fo:letter-spacing="-0.004cm" style:text-scale="80%" fo:font-style="normal" style:font-style-asian="normal" style:font-style-complex="normal" style:font-name="Arial" fo:font-size="10pt" style:font-name-asian="Arial" style:font-size-asian="10pt" style:font-name-complex="Arial" style:font-size-complex="10pt" fo:language="en" fo:language-asian="en" fo:language-complex="ar" fo:country="US" fo:country-asian="US" fo:country-complex="SA" fo:font-weight="normal" style:font-weight-asian="normal" style:font-weight-complex="normal"/>
    </style:style>
    <style:style style:name="List9Level1" style:family="text">
      <style:text-properties fo:language="en" fo:language-asian="en" fo:language-complex="ar" fo:country="US" fo:country-asian="US" fo:country-complex="SA"/>
    </style:style>
    <style:style style:name="List9Level2" style:family="text">
      <style:text-properties fo:language="en" fo:language-asian="en" fo:language-complex="ar" fo:country="US" fo:country-asian="US" fo:country-complex="SA"/>
    </style:style>
    <style:style style:name="List9Level3" style:family="text">
      <style:text-properties fo:language="en" fo:language-asian="en" fo:language-complex="ar" fo:country="US" fo:country-asian="US" fo:country-complex="SA"/>
    </style:style>
    <style:style style:name="List9Level4" style:family="text">
      <style:text-properties fo:language="en" fo:language-asian="en" fo:language-complex="ar" fo:country="US" fo:country-asian="US" fo:country-complex="SA"/>
    </style:style>
    <style:style style:name="List9Level5" style:family="text">
      <style:text-properties fo:language="en" fo:language-asian="en" fo:language-complex="ar" fo:country="US" fo:country-asian="US" fo:country-complex="SA"/>
    </style:style>
    <style:style style:name="List9Level6" style:family="text">
      <style:text-properties fo:language="en" fo:language-asian="en" fo:language-complex="ar" fo:country="US" fo:country-asian="US" fo:country-complex="SA"/>
    </style:style>
    <style:style style:name="List9Level7" style:family="text">
      <style:text-properties fo:language="en" fo:language-asian="en" fo:language-complex="ar" fo:country="US" fo:country-asian="US" fo:country-complex="SA"/>
    </style:style>
    <style:style style:name="List9Level8" style:family="text">
      <style:text-properties fo:language="en" fo:language-asian="en" fo:language-complex="ar" fo:country="US" fo:country-asian="US" fo:country-complex="SA"/>
    </style:style>
    <text:list-style style:name="LS9">
      <text:list-level-style-number style:num-format="i" text:style-name="List9Level0" style:num-suffix="." text:level="1">
        <style:list-level-properties text:space-before="5.72cm" text:min-label-width="0.196cm" fo:text-align="start" text:list-level-position-and-space-mode="label-alignment">
          <style:list-level-label-alignment text:label-followed-by="listtab" fo:margin-left="5.916cm" fo:text-indent="-0.196cm"/>
        </style:list-level-properties>
        <style:text-properties fo:letter-spacing="-0.004cm" style:text-scale="80%" fo:font-style="normal" style:font-style-asian="normal" style:font-style-complex="normal" style:font-name="Arial" fo:font-size="10pt" style:font-name-asian="Arial" style:font-size-asian="10pt" style:font-name-complex="Arial" style:font-size-complex="10pt" fo:language="en" fo:language-asian="en" fo:language-complex="ar" fo:country="US" fo:country-asian="US" fo:country-complex="SA" fo:font-weight="normal" style:font-weight-asian="normal" style:font-weight-complex="normal"/>
      </text:list-level-style-number>
      <text:list-level-style-bullet text:bullet-char="•" text:style-name="List9Level1" text:level="2">
        <style:list-level-properties text:space-before="7.16cm" text:min-label-width="0.196cm" fo:text-align="start" text:list-level-position-and-space-mode="label-alignment">
          <style:list-level-label-alignment text:label-followed-by="listtab" fo:margin-left="7.355cm" fo:text-indent="-0.196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9Level2" text:level="3">
        <style:list-level-properties text:space-before="8.588cm" text:min-label-width="0.196cm" fo:text-align="start" text:list-level-position-and-space-mode="label-alignment">
          <style:list-level-label-alignment text:label-followed-by="listtab" fo:margin-left="8.784cm" fo:text-indent="-0.196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9Level3" text:level="4">
        <style:list-level-properties text:space-before="10.017cm" text:min-label-width="0.196cm" fo:text-align="start" text:list-level-position-and-space-mode="label-alignment">
          <style:list-level-label-alignment text:label-followed-by="listtab" fo:margin-left="10.213cm" fo:text-indent="-0.196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9Level4" text:level="5">
        <style:list-level-properties text:space-before="11.446cm" text:min-label-width="0.196cm" fo:text-align="start" text:list-level-position-and-space-mode="label-alignment">
          <style:list-level-label-alignment text:label-followed-by="listtab" fo:margin-left="11.642cm" fo:text-indent="-0.196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9Level5" text:level="6">
        <style:list-level-properties text:space-before="12.875cm" text:min-label-width="0.196cm" fo:text-align="start" text:list-level-position-and-space-mode="label-alignment">
          <style:list-level-label-alignment text:label-followed-by="listtab" fo:margin-left="13.07cm" fo:text-indent="-0.196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9Level6" text:level="7">
        <style:list-level-properties text:space-before="14.303cm" text:min-label-width="0.196cm" fo:text-align="start" text:list-level-position-and-space-mode="label-alignment">
          <style:list-level-label-alignment text:label-followed-by="listtab" fo:margin-left="14.499cm" fo:text-indent="-0.196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9Level7" text:level="8">
        <style:list-level-properties text:space-before="15.732cm" text:min-label-width="0.196cm" fo:text-align="start" text:list-level-position-and-space-mode="label-alignment">
          <style:list-level-label-alignment text:label-followed-by="listtab" fo:margin-left="15.928cm" fo:text-indent="-0.196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9Level8" text:level="9">
        <style:list-level-properties text:space-before="17.161cm" text:min-label-width="0.196cm" fo:text-align="start" text:list-level-position-and-space-mode="label-alignment">
          <style:list-level-label-alignment text:label-followed-by="listtab" fo:margin-left="17.357cm" fo:text-indent="-0.196cm"/>
        </style:list-level-properties>
        <style:text-properties fo:language="en" fo:language-asian="en" fo:language-complex="ar" fo:country="US" fo:country-asian="US" fo:country-complex="SA"/>
      </text:list-level-style-bullet>
    </text:list-style>
    <style:style style:name="List10Level0" style:family="text">
      <style:text-properties fo:letter-spacing="-0.002cm" style:text-scale="100%" fo:font-style="normal" style:font-style-asian="normal" style:font-style-complex="normal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normal" style:font-weight-asian="normal" style:font-weight-complex="normal"/>
    </style:style>
    <style:style style:name="List10Level1" style:family="text">
      <style:text-properties fo:letter-spacing="-0.002cm" style:text-scale="100%" fo:font-style="normal" style:font-style-asian="normal" style:font-style-complex="normal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normal" style:font-weight-asian="normal" style:font-weight-complex="normal"/>
    </style:style>
    <style:style style:name="List10Level2" style:family="text">
      <style:text-properties fo:language="en" fo:language-asian="en" fo:language-complex="ar" fo:country="US" fo:country-asian="US" fo:country-complex="SA"/>
    </style:style>
    <style:style style:name="List10Level3" style:family="text">
      <style:text-properties fo:language="en" fo:language-asian="en" fo:language-complex="ar" fo:country="US" fo:country-asian="US" fo:country-complex="SA"/>
    </style:style>
    <style:style style:name="List10Level4" style:family="text">
      <style:text-properties fo:language="en" fo:language-asian="en" fo:language-complex="ar" fo:country="US" fo:country-asian="US" fo:country-complex="SA"/>
    </style:style>
    <style:style style:name="List10Level5" style:family="text">
      <style:text-properties fo:language="en" fo:language-asian="en" fo:language-complex="ar" fo:country="US" fo:country-asian="US" fo:country-complex="SA"/>
    </style:style>
    <style:style style:name="List10Level6" style:family="text">
      <style:text-properties fo:language="en" fo:language-asian="en" fo:language-complex="ar" fo:country="US" fo:country-asian="US" fo:country-complex="SA"/>
    </style:style>
    <style:style style:name="List10Level7" style:family="text">
      <style:text-properties fo:language="en" fo:language-asian="en" fo:language-complex="ar" fo:country="US" fo:country-asian="US" fo:country-complex="SA"/>
    </style:style>
    <style:style style:name="List10Level8" style:family="text">
      <style:text-properties fo:language="en" fo:language-asian="en" fo:language-complex="ar" fo:country="US" fo:country-asian="US" fo:country-complex="SA"/>
    </style:style>
    <text:list-style style:name="LS10">
      <text:list-level-style-number style:num-format="1" text:style-name="List10Level0" style:num-suffix="." text:level="1">
        <style:list-level-properties text:space-before="4.41cm" text:min-label-width="1.27cm" fo:text-align="start" text:list-level-position-and-space-mode="label-alignment">
          <style:list-level-label-alignment text:label-followed-by="listtab" fo:margin-left="5.68cm" fo:text-indent="-1.27cm"/>
        </style:list-level-properties>
        <style:text-properties fo:letter-spacing="-0.002cm" style:text-scale="100%" fo:font-style="normal" style:font-style-asian="normal" style:font-style-complex="normal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normal" style:font-weight-asian="normal" style:font-weight-complex="normal"/>
      </text:list-level-style-number>
      <text:list-level-style-number style:num-format="a" text:style-name="List10Level1" style:num-suffix="." text:level="2">
        <style:list-level-properties text:space-before="4.408cm" text:min-label-width="1.272cm" fo:text-align="start" text:list-level-position-and-space-mode="label-alignment">
          <style:list-level-label-alignment text:label-followed-by="listtab" fo:margin-left="5.68cm" fo:text-indent="-1.272cm"/>
        </style:list-level-properties>
        <style:text-properties fo:letter-spacing="-0.002cm" style:text-scale="100%" fo:font-style="normal" style:font-style-asian="normal" style:font-style-complex="normal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normal" style:font-weight-asian="normal" style:font-weight-complex="normal"/>
      </text:list-level-style-number>
      <text:list-level-style-bullet text:bullet-char="•" text:style-name="List10Level2" text:level="3">
        <style:list-level-properties text:space-before="7.315cm" text:min-label-width="1.272cm" fo:text-align="start" text:list-level-position-and-space-mode="label-alignment">
          <style:list-level-label-alignment text:label-followed-by="listtab" fo:margin-left="8.587cm" fo:text-indent="-1.272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0Level3" text:level="4">
        <style:list-level-properties text:space-before="8.768cm" text:min-label-width="1.272cm" fo:text-align="start" text:list-level-position-and-space-mode="label-alignment">
          <style:list-level-label-alignment text:label-followed-by="listtab" fo:margin-left="10.04cm" fo:text-indent="-1.272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0Level4" text:level="5">
        <style:list-level-properties text:space-before="10.222cm" text:min-label-width="1.272cm" fo:text-align="start" text:list-level-position-and-space-mode="label-alignment">
          <style:list-level-label-alignment text:label-followed-by="listtab" fo:margin-left="11.494cm" fo:text-indent="-1.272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0Level5" text:level="6">
        <style:list-level-properties text:space-before="11.675cm" text:min-label-width="1.272cm" fo:text-align="start" text:list-level-position-and-space-mode="label-alignment">
          <style:list-level-label-alignment text:label-followed-by="listtab" fo:margin-left="12.947cm" fo:text-indent="-1.272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0Level6" text:level="7">
        <style:list-level-properties text:space-before="13.129cm" text:min-label-width="1.272cm" fo:text-align="start" text:list-level-position-and-space-mode="label-alignment">
          <style:list-level-label-alignment text:label-followed-by="listtab" fo:margin-left="14.4cm" fo:text-indent="-1.272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0Level7" text:level="8">
        <style:list-level-properties text:space-before="14.582cm" text:min-label-width="1.272cm" fo:text-align="start" text:list-level-position-and-space-mode="label-alignment">
          <style:list-level-label-alignment text:label-followed-by="listtab" fo:margin-left="15.854cm" fo:text-indent="-1.272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0Level8" text:level="9">
        <style:list-level-properties text:space-before="16.036cm" text:min-label-width="1.272cm" fo:text-align="start" text:list-level-position-and-space-mode="label-alignment">
          <style:list-level-label-alignment text:label-followed-by="listtab" fo:margin-left="17.307cm" fo:text-indent="-1.272cm"/>
        </style:list-level-properties>
        <style:text-properties fo:language="en" fo:language-asian="en" fo:language-complex="ar" fo:country="US" fo:country-asian="US" fo:country-complex="SA"/>
      </text:list-level-style-bullet>
    </text:list-style>
    <style:style style:name="List11Level0" style:family="text">
      <style:text-properties fo:letter-spacing="-0.004cm" style:text-scale="73%" fo:font-style="normal" style:font-style-asian="normal" style:font-style-complex="normal" style:font-name="Arial" fo:font-size="10pt" style:font-name-asian="Arial" style:font-size-asian="10pt" style:font-name-complex="Arial" style:font-size-complex="10pt" fo:language="en" fo:language-asian="en" fo:language-complex="ar" fo:country="US" fo:country-asian="US" fo:country-complex="SA" fo:font-weight="normal" style:font-weight-asian="normal" style:font-weight-complex="normal"/>
    </style:style>
    <style:style style:name="List11Level1" style:family="text">
      <style:text-properties fo:language="en" fo:language-asian="en" fo:language-complex="ar" fo:country="US" fo:country-asian="US" fo:country-complex="SA"/>
    </style:style>
    <style:style style:name="List11Level2" style:family="text">
      <style:text-properties fo:language="en" fo:language-asian="en" fo:language-complex="ar" fo:country="US" fo:country-asian="US" fo:country-complex="SA"/>
    </style:style>
    <style:style style:name="List11Level3" style:family="text">
      <style:text-properties fo:language="en" fo:language-asian="en" fo:language-complex="ar" fo:country="US" fo:country-asian="US" fo:country-complex="SA"/>
    </style:style>
    <style:style style:name="List11Level4" style:family="text">
      <style:text-properties fo:language="en" fo:language-asian="en" fo:language-complex="ar" fo:country="US" fo:country-asian="US" fo:country-complex="SA"/>
    </style:style>
    <style:style style:name="List11Level5" style:family="text">
      <style:text-properties fo:language="en" fo:language-asian="en" fo:language-complex="ar" fo:country="US" fo:country-asian="US" fo:country-complex="SA"/>
    </style:style>
    <style:style style:name="List11Level6" style:family="text">
      <style:text-properties fo:language="en" fo:language-asian="en" fo:language-complex="ar" fo:country="US" fo:country-asian="US" fo:country-complex="SA"/>
    </style:style>
    <style:style style:name="List11Level7" style:family="text">
      <style:text-properties fo:language="en" fo:language-asian="en" fo:language-complex="ar" fo:country="US" fo:country-asian="US" fo:country-complex="SA"/>
    </style:style>
    <style:style style:name="List11Level8" style:family="text">
      <style:text-properties fo:language="en" fo:language-asian="en" fo:language-complex="ar" fo:country="US" fo:country-asian="US" fo:country-complex="SA"/>
    </style:style>
    <text:list-style style:name="LS11">
      <text:list-level-style-number style:num-format="i" text:style-name="List11Level0" style:num-suffix="." text:level="1">
        <style:list-level-properties text:space-before="4.849cm" text:min-label-width="0.196cm" fo:text-align="start" text:list-level-position-and-space-mode="label-alignment">
          <style:list-level-label-alignment text:label-followed-by="listtab" fo:margin-left="5.045cm" fo:text-indent="-0.196cm"/>
        </style:list-level-properties>
        <style:text-properties fo:letter-spacing="-0.004cm" style:text-scale="73%" fo:font-style="normal" style:font-style-asian="normal" style:font-style-complex="normal" style:font-name="Arial" fo:font-size="10pt" style:font-name-asian="Arial" style:font-size-asian="10pt" style:font-name-complex="Arial" style:font-size-complex="10pt" fo:language="en" fo:language-asian="en" fo:language-complex="ar" fo:country="US" fo:country-asian="US" fo:country-complex="SA" fo:font-weight="normal" style:font-weight-asian="normal" style:font-weight-complex="normal"/>
      </text:list-level-style-number>
      <text:list-level-style-bullet text:bullet-char="•" text:style-name="List11Level1" text:level="2">
        <style:list-level-properties text:space-before="6.366cm" text:min-label-width="0.196cm" fo:text-align="start" text:list-level-position-and-space-mode="label-alignment">
          <style:list-level-label-alignment text:label-followed-by="listtab" fo:margin-left="6.562cm" fo:text-indent="-0.196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1Level2" text:level="3">
        <style:list-level-properties text:space-before="7.883cm" text:min-label-width="0.196cm" fo:text-align="start" text:list-level-position-and-space-mode="label-alignment">
          <style:list-level-label-alignment text:label-followed-by="listtab" fo:margin-left="8.079cm" fo:text-indent="-0.196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1Level3" text:level="4">
        <style:list-level-properties text:space-before="9.4cm" text:min-label-width="0.196cm" fo:text-align="start" text:list-level-position-and-space-mode="label-alignment">
          <style:list-level-label-alignment text:label-followed-by="listtab" fo:margin-left="9.596cm" fo:text-indent="-0.196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1Level4" text:level="5">
        <style:list-level-properties text:space-before="10.917cm" text:min-label-width="0.196cm" fo:text-align="start" text:list-level-position-and-space-mode="label-alignment">
          <style:list-level-label-alignment text:label-followed-by="listtab" fo:margin-left="11.112cm" fo:text-indent="-0.196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1Level5" text:level="6">
        <style:list-level-properties text:space-before="12.434cm" text:min-label-width="0.196cm" fo:text-align="start" text:list-level-position-and-space-mode="label-alignment">
          <style:list-level-label-alignment text:label-followed-by="listtab" fo:margin-left="12.629cm" fo:text-indent="-0.196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1Level6" text:level="7">
        <style:list-level-properties text:space-before="13.951cm" text:min-label-width="0.196cm" fo:text-align="start" text:list-level-position-and-space-mode="label-alignment">
          <style:list-level-label-alignment text:label-followed-by="listtab" fo:margin-left="14.146cm" fo:text-indent="-0.196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1Level7" text:level="8">
        <style:list-level-properties text:space-before="15.468cm" text:min-label-width="0.196cm" fo:text-align="start" text:list-level-position-and-space-mode="label-alignment">
          <style:list-level-label-alignment text:label-followed-by="listtab" fo:margin-left="15.663cm" fo:text-indent="-0.196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1Level8" text:level="9">
        <style:list-level-properties text:space-before="16.984cm" text:min-label-width="0.196cm" fo:text-align="start" text:list-level-position-and-space-mode="label-alignment">
          <style:list-level-label-alignment text:label-followed-by="listtab" fo:margin-left="17.18cm" fo:text-indent="-0.196cm"/>
        </style:list-level-properties>
        <style:text-properties fo:language="en" fo:language-asian="en" fo:language-complex="ar" fo:country="US" fo:country-asian="US" fo:country-complex="SA"/>
      </text:list-level-style-bullet>
    </text:list-style>
    <style:style style:name="List12Level0" style:family="text">
      <style:text-properties fo:letter-spacing="-0.004cm" style:text-scale="100%" fo:font-style="normal" style:font-style-asian="normal" style:font-style-complex="normal" style:font-name="Arial" fo:font-size="10pt" style:font-name-asian="Arial" style:font-size-asian="10pt" style:font-name-complex="Arial" style:font-size-complex="10pt" fo:language="en" fo:language-asian="en" fo:language-complex="ar" fo:country="US" fo:country-asian="US" fo:country-complex="SA" fo:font-weight="normal" style:font-weight-asian="normal" style:font-weight-complex="normal"/>
    </style:style>
    <style:style style:name="List12Level1" style:family="text">
      <style:text-properties fo:language="en" fo:language-asian="en" fo:language-complex="ar" fo:country="US" fo:country-asian="US" fo:country-complex="SA"/>
    </style:style>
    <style:style style:name="List12Level2" style:family="text">
      <style:text-properties fo:language="en" fo:language-asian="en" fo:language-complex="ar" fo:country="US" fo:country-asian="US" fo:country-complex="SA"/>
    </style:style>
    <style:style style:name="List12Level3" style:family="text">
      <style:text-properties fo:language="en" fo:language-asian="en" fo:language-complex="ar" fo:country="US" fo:country-asian="US" fo:country-complex="SA"/>
    </style:style>
    <style:style style:name="List12Level4" style:family="text">
      <style:text-properties fo:language="en" fo:language-asian="en" fo:language-complex="ar" fo:country="US" fo:country-asian="US" fo:country-complex="SA"/>
    </style:style>
    <style:style style:name="List12Level5" style:family="text">
      <style:text-properties fo:language="en" fo:language-asian="en" fo:language-complex="ar" fo:country="US" fo:country-asian="US" fo:country-complex="SA"/>
    </style:style>
    <style:style style:name="List12Level6" style:family="text">
      <style:text-properties fo:language="en" fo:language-asian="en" fo:language-complex="ar" fo:country="US" fo:country-asian="US" fo:country-complex="SA"/>
    </style:style>
    <style:style style:name="List12Level7" style:family="text">
      <style:text-properties fo:language="en" fo:language-asian="en" fo:language-complex="ar" fo:country="US" fo:country-asian="US" fo:country-complex="SA"/>
    </style:style>
    <style:style style:name="List12Level8" style:family="text">
      <style:text-properties fo:language="en" fo:language-asian="en" fo:language-complex="ar" fo:country="US" fo:country-asian="US" fo:country-complex="SA"/>
    </style:style>
    <text:list-style style:name="LS12">
      <text:list-level-style-number style:num-format="i" text:style-name="List12Level0" style:num-suffix="." text:level="1">
        <style:list-level-properties text:space-before="4.904cm" text:min-label-width="0.196cm" fo:text-align="start" text:list-level-position-and-space-mode="label-alignment">
          <style:list-level-label-alignment text:label-followed-by="listtab" fo:margin-left="5.099cm" fo:text-indent="-0.196cm"/>
        </style:list-level-properties>
        <style:text-properties fo:letter-spacing="-0.004cm" style:text-scale="100%" fo:font-style="normal" style:font-style-asian="normal" style:font-style-complex="normal" style:font-name="Arial" fo:font-size="10pt" style:font-name-asian="Arial" style:font-size-asian="10pt" style:font-name-complex="Arial" style:font-size-complex="10pt" fo:language="en" fo:language-asian="en" fo:language-complex="ar" fo:country="US" fo:country-asian="US" fo:country-complex="SA" fo:font-weight="normal" style:font-weight-asian="normal" style:font-weight-complex="normal"/>
      </text:list-level-style-number>
      <text:list-level-style-bullet text:bullet-char="•" text:style-name="List12Level1" text:level="2">
        <style:list-level-properties text:space-before="6.429cm" text:min-label-width="0.196cm" fo:text-align="start" text:list-level-position-and-space-mode="label-alignment">
          <style:list-level-label-alignment text:label-followed-by="listtab" fo:margin-left="6.625cm" fo:text-indent="-0.196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2Level2" text:level="3">
        <style:list-level-properties text:space-before="7.939cm" text:min-label-width="0.196cm" fo:text-align="start" text:list-level-position-and-space-mode="label-alignment">
          <style:list-level-label-alignment text:label-followed-by="listtab" fo:margin-left="8.135cm" fo:text-indent="-0.196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2Level3" text:level="4">
        <style:list-level-properties text:space-before="9.449cm" text:min-label-width="0.196cm" fo:text-align="start" text:list-level-position-and-space-mode="label-alignment">
          <style:list-level-label-alignment text:label-followed-by="listtab" fo:margin-left="9.645cm" fo:text-indent="-0.196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2Level4" text:level="5">
        <style:list-level-properties text:space-before="10.959cm" text:min-label-width="0.196cm" fo:text-align="start" text:list-level-position-and-space-mode="label-alignment">
          <style:list-level-label-alignment text:label-followed-by="listtab" fo:margin-left="11.155cm" fo:text-indent="-0.196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2Level5" text:level="6">
        <style:list-level-properties text:space-before="12.469cm" text:min-label-width="0.196cm" fo:text-align="start" text:list-level-position-and-space-mode="label-alignment">
          <style:list-level-label-alignment text:label-followed-by="listtab" fo:margin-left="12.665cm" fo:text-indent="-0.196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2Level6" text:level="7">
        <style:list-level-properties text:space-before="13.979cm" text:min-label-width="0.196cm" fo:text-align="start" text:list-level-position-and-space-mode="label-alignment">
          <style:list-level-label-alignment text:label-followed-by="listtab" fo:margin-left="14.175cm" fo:text-indent="-0.196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2Level7" text:level="8">
        <style:list-level-properties text:space-before="15.489cm" text:min-label-width="0.196cm" fo:text-align="start" text:list-level-position-and-space-mode="label-alignment">
          <style:list-level-label-alignment text:label-followed-by="listtab" fo:margin-left="15.684cm" fo:text-indent="-0.196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2Level8" text:level="9">
        <style:list-level-properties text:space-before="16.999cm" text:min-label-width="0.196cm" fo:text-align="start" text:list-level-position-and-space-mode="label-alignment">
          <style:list-level-label-alignment text:label-followed-by="listtab" fo:margin-left="17.194cm" fo:text-indent="-0.196cm"/>
        </style:list-level-properties>
        <style:text-properties fo:language="en" fo:language-asian="en" fo:language-complex="ar" fo:country="US" fo:country-asian="US" fo:country-complex="SA"/>
      </text:list-level-style-bullet>
    </text:list-style>
    <style:style style:name="List13Level0" style:family="text">
      <style:text-properties style:text-scale="100%" fo:font-style="normal" style:font-style-asian="normal" style:font-style-complex="normal" style:font-name="Segoe UI Symbol" fo:font-size="11pt" style:font-name-asian="Segoe UI Symbol" style:font-size-asian="11pt" style:font-name-complex="Segoe UI Symbol" style:font-size-complex="11pt" fo:language="en" fo:language-asian="en" fo:language-complex="ar" fo:country="US" fo:country-asian="US" fo:country-complex="SA" fo:font-weight="normal" style:font-weight-asian="normal" style:font-weight-complex="normal"/>
    </style:style>
    <style:style style:name="List13Level1" style:family="text">
      <style:text-properties fo:language="en" fo:language-asian="en" fo:language-complex="ar" fo:country="US" fo:country-asian="US" fo:country-complex="SA"/>
    </style:style>
    <style:style style:name="List13Level2" style:family="text">
      <style:text-properties fo:language="en" fo:language-asian="en" fo:language-complex="ar" fo:country="US" fo:country-asian="US" fo:country-complex="SA"/>
    </style:style>
    <style:style style:name="List13Level3" style:family="text">
      <style:text-properties fo:language="en" fo:language-asian="en" fo:language-complex="ar" fo:country="US" fo:country-asian="US" fo:country-complex="SA"/>
    </style:style>
    <style:style style:name="List13Level4" style:family="text">
      <style:text-properties fo:language="en" fo:language-asian="en" fo:language-complex="ar" fo:country="US" fo:country-asian="US" fo:country-complex="SA"/>
    </style:style>
    <style:style style:name="List13Level5" style:family="text">
      <style:text-properties fo:language="en" fo:language-asian="en" fo:language-complex="ar" fo:country="US" fo:country-asian="US" fo:country-complex="SA"/>
    </style:style>
    <style:style style:name="List13Level6" style:family="text">
      <style:text-properties fo:language="en" fo:language-asian="en" fo:language-complex="ar" fo:country="US" fo:country-asian="US" fo:country-complex="SA"/>
    </style:style>
    <style:style style:name="List13Level7" style:family="text">
      <style:text-properties fo:language="en" fo:language-asian="en" fo:language-complex="ar" fo:country="US" fo:country-asian="US" fo:country-complex="SA"/>
    </style:style>
    <style:style style:name="List13Level8" style:family="text">
      <style:text-properties fo:language="en" fo:language-asian="en" fo:language-complex="ar" fo:country="US" fo:country-asian="US" fo:country-complex="SA"/>
    </style:style>
    <text:list-style style:name="LS13">
      <text:list-level-style-bullet text:bullet-char="☐" text:style-name="List13Level0" text:level="1">
        <style:list-level-properties text:space-before="-0.252cm" text:min-label-width="0.441cm" fo:text-align="start" text:list-level-position-and-space-mode="label-alignment">
          <style:list-level-label-alignment text:label-followed-by="listtab" fo:margin-left="0.189cm" fo:text-indent="-0.441cm"/>
        </style:list-level-properties>
        <style:text-properties style:text-scale="100%" fo:font-style="normal" style:font-style-asian="normal" style:font-style-complex="normal" style:font-name="Segoe UI Symbol" fo:font-size="11pt" style:font-name-asian="Segoe UI Symbol" style:font-size-asian="11pt" style:font-name-complex="Segoe UI Symbol" style:font-size-complex="11pt" fo:language="en" fo:language-asian="en" fo:language-complex="ar" fo:country="US" fo:country-asian="US" fo:country-complex="SA" fo:font-weight="normal" style:font-weight-asian="normal" style:font-weight-complex="normal"/>
      </text:list-level-style-bullet>
      <text:list-level-style-bullet text:bullet-char="•" text:style-name="List13Level1" text:level="2">
        <style:list-level-properties text:space-before="0.504cm" text:min-label-width="0.441cm" fo:text-align="start" text:list-level-position-and-space-mode="label-alignment">
          <style:list-level-label-alignment text:label-followed-by="listtab" fo:margin-left="0.945cm" fo:text-indent="-0.441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3Level2" text:level="3">
        <style:list-level-properties text:space-before="1.274cm" text:min-label-width="0.441cm" fo:text-align="start" text:list-level-position-and-space-mode="label-alignment">
          <style:list-level-label-alignment text:label-followed-by="listtab" fo:margin-left="1.714cm" fo:text-indent="-0.441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3Level3" text:level="4">
        <style:list-level-properties text:space-before="2.043cm" text:min-label-width="0.441cm" fo:text-align="start" text:list-level-position-and-space-mode="label-alignment">
          <style:list-level-label-alignment text:label-followed-by="listtab" fo:margin-left="2.484cm" fo:text-indent="-0.441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3Level4" text:level="5">
        <style:list-level-properties text:space-before="2.812cm" text:min-label-width="0.441cm" fo:text-align="start" text:list-level-position-and-space-mode="label-alignment">
          <style:list-level-label-alignment text:label-followed-by="listtab" fo:margin-left="3.253cm" fo:text-indent="-0.441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3Level5" text:level="6">
        <style:list-level-properties text:space-before="3.581cm" text:min-label-width="0.441cm" fo:text-align="start" text:list-level-position-and-space-mode="label-alignment">
          <style:list-level-label-alignment text:label-followed-by="listtab" fo:margin-left="4.022cm" fo:text-indent="-0.441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3Level6" text:level="7">
        <style:list-level-properties text:space-before="4.35cm" text:min-label-width="0.441cm" fo:text-align="start" text:list-level-position-and-space-mode="label-alignment">
          <style:list-level-label-alignment text:label-followed-by="listtab" fo:margin-left="4.791cm" fo:text-indent="-0.441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3Level7" text:level="8">
        <style:list-level-properties text:space-before="5.119cm" text:min-label-width="0.441cm" fo:text-align="start" text:list-level-position-and-space-mode="label-alignment">
          <style:list-level-label-alignment text:label-followed-by="listtab" fo:margin-left="5.56cm" fo:text-indent="-0.441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3Level8" text:level="9">
        <style:list-level-properties text:space-before="5.888cm" text:min-label-width="0.441cm" fo:text-align="start" text:list-level-position-and-space-mode="label-alignment">
          <style:list-level-label-alignment text:label-followed-by="listtab" fo:margin-left="6.329cm" fo:text-indent="-0.441cm"/>
        </style:list-level-properties>
        <style:text-properties fo:language="en" fo:language-asian="en" fo:language-complex="ar" fo:country="US" fo:country-asian="US" fo:country-complex="SA"/>
      </text:list-level-style-bullet>
    </text:list-style>
    <style:style style:name="List14Level0" style:family="text">
      <style:text-properties fo:letter-spacing="-0.002cm" style:text-scale="100%" fo:font-style="normal" style:font-style-asian="normal" style:font-style-complex="normal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normal" style:font-weight-asian="normal" style:font-weight-complex="normal"/>
    </style:style>
    <style:style style:name="List14Level1" style:family="text">
      <style:text-properties fo:letter-spacing="-0.002cm" style:text-scale="100%" fo:font-style="normal" style:font-style-asian="normal" style:font-style-complex="normal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normal" style:font-weight-asian="normal" style:font-weight-complex="normal"/>
    </style:style>
    <style:style style:name="List14Level2" style:family="text">
      <style:text-properties fo:letter-spacing="-0.002cm" style:text-scale="100%" fo:font-style="normal" style:font-style-asian="normal" style:font-style-complex="normal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normal" style:font-weight-asian="normal" style:font-weight-complex="normal"/>
    </style:style>
    <style:style style:name="List14Level3" style:family="text">
      <style:text-properties fo:letter-spacing="-0.002cm" style:text-scale="100%" fo:font-style="normal" style:font-style-asian="normal" style:font-style-complex="normal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normal" style:font-weight-asian="normal" style:font-weight-complex="normal"/>
    </style:style>
    <style:style style:name="List14Level4" style:family="text">
      <style:text-properties fo:language="en" fo:language-asian="en" fo:language-complex="ar" fo:country="US" fo:country-asian="US" fo:country-complex="SA"/>
    </style:style>
    <style:style style:name="List14Level5" style:family="text">
      <style:text-properties fo:language="en" fo:language-asian="en" fo:language-complex="ar" fo:country="US" fo:country-asian="US" fo:country-complex="SA"/>
    </style:style>
    <style:style style:name="List14Level6" style:family="text">
      <style:text-properties fo:language="en" fo:language-asian="en" fo:language-complex="ar" fo:country="US" fo:country-asian="US" fo:country-complex="SA"/>
    </style:style>
    <style:style style:name="List14Level7" style:family="text">
      <style:text-properties fo:language="en" fo:language-asian="en" fo:language-complex="ar" fo:country="US" fo:country-asian="US" fo:country-complex="SA"/>
    </style:style>
    <style:style style:name="List14Level8" style:family="text">
      <style:text-properties fo:language="en" fo:language-asian="en" fo:language-complex="ar" fo:country="US" fo:country-asian="US" fo:country-complex="SA"/>
    </style:style>
    <text:list-style style:name="LS14">
      <text:list-level-style-number style:num-format="1" text:style-name="List14Level0" style:num-suffix="." text:level="1">
        <style:list-level-properties text:space-before="0.176cm" text:min-label-width="0.635cm" fo:text-align="start" text:list-level-position-and-space-mode="label-alignment">
          <style:list-level-label-alignment text:label-followed-by="listtab" fo:margin-left="0.811cm" fo:text-indent="-0.635cm"/>
        </style:list-level-properties>
        <style:text-properties fo:letter-spacing="-0.002cm" style:text-scale="100%" fo:font-style="normal" style:font-style-asian="normal" style:font-style-complex="normal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normal" style:font-weight-asian="normal" style:font-weight-complex="normal"/>
      </text:list-level-style-number>
      <text:list-level-style-number style:num-format="1" text:style-name="List14Level1" style:num-suffix="." text:level="2">
        <style:list-level-properties text:space-before="3.14cm" text:min-label-width="1.27cm" fo:text-align="start" text:list-level-position-and-space-mode="label-alignment">
          <style:list-level-label-alignment text:label-followed-by="listtab" fo:margin-left="4.41cm" fo:text-indent="-1.27cm"/>
        </style:list-level-properties>
        <style:text-properties fo:letter-spacing="-0.002cm" style:text-scale="100%" fo:font-style="normal" style:font-style-asian="normal" style:font-style-complex="normal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normal" style:font-weight-asian="normal" style:font-weight-complex="normal"/>
      </text:list-level-style-number>
      <text:list-level-style-number style:num-format="a" text:style-name="List14Level2" style:num-suffix="." text:level="3">
        <style:list-level-properties text:space-before="3.14cm" text:min-label-width="0.635cm" fo:text-align="start" text:list-level-position-and-space-mode="label-alignment">
          <style:list-level-label-alignment text:label-followed-by="listtab" fo:margin-left="3.775cm" fo:text-indent="-0.635cm"/>
        </style:list-level-properties>
        <style:text-properties fo:letter-spacing="-0.002cm" style:text-scale="100%" fo:font-style="normal" style:font-style-asian="normal" style:font-style-complex="normal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normal" style:font-weight-asian="normal" style:font-weight-complex="normal"/>
      </text:list-level-style-number>
      <text:list-level-style-number style:num-format="1" text:style-name="List14Level3" style:num-suffix="." text:level="4">
        <style:list-level-properties text:space-before="3.249cm" text:min-label-width="1.215cm" fo:text-align="start" text:list-level-position-and-space-mode="label-alignment">
          <style:list-level-label-alignment text:label-followed-by="listtab" fo:margin-left="4.464cm" fo:text-indent="-1.215cm"/>
        </style:list-level-properties>
        <style:text-properties fo:letter-spacing="-0.002cm" style:text-scale="100%" fo:font-style="normal" style:font-style-asian="normal" style:font-style-complex="normal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normal" style:font-weight-asian="normal" style:font-weight-complex="normal"/>
      </text:list-level-style-number>
      <text:list-level-style-bullet text:bullet-char="•" text:style-name="List14Level4" text:level="5">
        <style:list-level-properties text:space-before="5.038cm" text:min-label-width="1.215cm" fo:text-align="start" text:list-level-position-and-space-mode="label-alignment">
          <style:list-level-label-alignment text:label-followed-by="listtab" fo:margin-left="6.253cm" fo:text-indent="-1.21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4Level5" text:level="6">
        <style:list-level-properties text:space-before="6.812cm" text:min-label-width="1.215cm" fo:text-align="start" text:list-level-position-and-space-mode="label-alignment">
          <style:list-level-label-alignment text:label-followed-by="listtab" fo:margin-left="8.027cm" fo:text-indent="-1.21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4Level6" text:level="7">
        <style:list-level-properties text:space-before="8.587cm" text:min-label-width="1.215cm" fo:text-align="start" text:list-level-position-and-space-mode="label-alignment">
          <style:list-level-label-alignment text:label-followed-by="listtab" fo:margin-left="9.802cm" fo:text-indent="-1.21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4Level7" text:level="8">
        <style:list-level-properties text:space-before="10.359cm" text:min-label-width="1.215cm" fo:text-align="start" text:list-level-position-and-space-mode="label-alignment">
          <style:list-level-label-alignment text:label-followed-by="listtab" fo:margin-left="11.575cm" fo:text-indent="-1.215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4Level8" text:level="9">
        <style:list-level-properties text:space-before="12.134cm" text:min-label-width="1.215cm" fo:text-align="start" text:list-level-position-and-space-mode="label-alignment">
          <style:list-level-label-alignment text:label-followed-by="listtab" fo:margin-left="13.349cm" fo:text-indent="-1.215cm"/>
        </style:list-level-properties>
        <style:text-properties fo:language="en" fo:language-asian="en" fo:language-complex="ar" fo:country="US" fo:country-asian="US" fo:country-complex="SA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59cm" fo:page-height="27.94cm" fo:padding-top="0cm" fo:margin-top="0.321cm" fo:padding-bottom="0cm" fo:margin-bottom="0cm" fo:padding-left="0cm" fo:margin-left="2.364cm" fo:padding-right="0cm" fo:margin-right="2.328cm"/>
      <style:header-style>
        <style:header-footer-properties fo:min-height="2.043cm" style:dynamic-spacing="true"/>
      </style:header-style>
      <style:footer-style>
        <style:header-footer-properties fo:min-height="0.494cm" style:dynamic-spacing="true"/>
      </style:footer-style>
    </style:page-layout>
    <style:style style:name="P1" style:family="paragraph" style:parent-style-name="Body_20_Text" style:master-page-name="MasterPage28">
      <style:paragraph-properties fo:line-height="6%"/>
      <style:text-properties fo:font-size="10pt" style:font-size-asian="10pt"/>
    </style:style>
    <style:style style:name="FR1" style:family="graphic" style:parent-style-name="Body_20_Text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2" style:family="paragraph" style:parent-style-name="Normal"/>
    <style:style style:name="T2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FR2" style:family="graphic" style:parent-style-name="Body_20_Text">
      <style:graphic-properties draw:stroke="none" draw:fill="none" draw:opacity="0%" style:background-transparency="100%" fo:border-top="none" fo:border-bottom="none" fo:border-left="none" fo:border-right="none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3" style:family="paragraph" style:parent-style-name="Normal">
      <style:paragraph-properties fo:margin-top="0cm" fo:margin-bottom="0cm" fo:margin-left="0.035cm"/>
      <style:text-properties fo:font-size="8pt" style:font-size-asian="8pt"/>
    </style:style>
    <style:style style:name="P4" style:family="paragraph" style:parent-style-name="Header"/>
    <style:style style:name="FR3" style:family="graphic" style:parent-style-name="Header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5" style:family="paragraph" style:parent-style-name="Normal"/>
    <style:style style:name="T5_1" style:family="text">
      <style:text-properties fo:color="#000000" style:font-name="Aptos" fo:font-size="10pt" style:font-name-asian="Aptos" style:font-size-asian="10pt" style:font-name-complex="Aptos" style:font-size-complex="10pt"/>
    </style:style>
    <style:page-layout style:name="pm2">
      <style:page-layout-properties style:print-orientation="portrait" fo:page-width="21.59cm" fo:page-height="27.94cm" fo:padding-top="0cm" fo:margin-top="0.321cm" fo:padding-bottom="0cm" fo:margin-bottom="0cm" fo:padding-left="0cm" fo:margin-left="2.364cm" fo:padding-right="0cm" fo:margin-right="2.328cm"/>
      <style:header-style>
        <style:header-footer-properties fo:min-height="2.043cm" style:dynamic-spacing="true"/>
      </style:header-style>
      <style:footer-style>
        <style:header-footer-properties fo:min-height="0.494cm" style:dynamic-spacing="true"/>
      </style:footer-style>
    </style:page-layout>
    <style:style style:name="P6" style:family="paragraph" style:parent-style-name="Body_20_Text">
      <style:paragraph-properties fo:line-height="6%"/>
      <style:text-properties fo:font-size="10pt" style:font-size-asian="10pt"/>
    </style:style>
    <style:style style:name="FR4" style:family="graphic" style:parent-style-name="Body_20_Text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7" style:family="paragraph" style:parent-style-name="Normal"/>
    <style:style style:name="T7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FR5" style:family="graphic" style:parent-style-name="Body_20_Text">
      <style:graphic-properties draw:stroke="none" draw:fill="none" draw:opacity="0%" style:background-transparency="100%" fo:border-top="none" fo:border-bottom="none" fo:border-left="none" fo:border-right="none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8" style:family="paragraph" style:parent-style-name="Normal">
      <style:paragraph-properties fo:margin-top="0cm" fo:margin-bottom="0cm" fo:margin-left="0.035cm"/>
      <style:text-properties fo:font-size="8pt" style:font-size-asian="8pt"/>
    </style:style>
    <style:style style:name="P9" style:family="paragraph" style:parent-style-name="Header"/>
    <style:style style:name="FR6" style:family="graphic" style:parent-style-name="Header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10" style:family="paragraph" style:parent-style-name="Normal"/>
    <style:style style:name="T10_1" style:family="text">
      <style:text-properties fo:color="#000000" style:font-name="Aptos" fo:font-size="10pt" style:font-name-asian="Aptos" style:font-size-asian="10pt" style:font-name-complex="Aptos" style:font-size-complex="10pt"/>
    </style:style>
    <style:page-layout style:name="pm3">
      <style:page-layout-properties style:print-orientation="portrait" fo:page-width="21.59cm" fo:page-height="27.94cm" fo:padding-top="0cm" fo:margin-top="0.321cm" fo:padding-bottom="0cm" fo:margin-bottom="0cm" fo:padding-left="0cm" fo:margin-left="2.364cm" fo:padding-right="0cm" fo:margin-right="2.328cm"/>
      <style:header-style>
        <style:header-footer-properties fo:min-height="2.043cm" style:dynamic-spacing="true"/>
      </style:header-style>
      <style:footer-style>
        <style:header-footer-properties fo:min-height="0.494cm" style:dynamic-spacing="true"/>
      </style:footer-style>
    </style:page-layout>
    <style:style style:name="P11" style:family="paragraph" style:parent-style-name="Body_20_Text">
      <style:paragraph-properties fo:line-height="6%"/>
      <style:text-properties fo:font-size="10pt" style:font-size-asian="10pt"/>
    </style:style>
    <style:style style:name="FR7" style:family="graphic" style:parent-style-name="Body_20_Text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12" style:family="paragraph" style:parent-style-name="Normal"/>
    <style:style style:name="T12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FR8" style:family="graphic" style:parent-style-name="Body_20_Text">
      <style:graphic-properties draw:stroke="none" draw:fill="none" draw:opacity="0%" style:background-transparency="100%" fo:border-top="none" fo:border-bottom="none" fo:border-left="none" fo:border-right="none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13" style:family="paragraph" style:parent-style-name="Normal">
      <style:paragraph-properties fo:margin-top="0cm" fo:margin-bottom="0cm" fo:margin-left="0.035cm"/>
      <style:text-properties fo:font-size="8pt" style:font-size-asian="8pt"/>
    </style:style>
    <style:style style:name="P14" style:family="paragraph" style:parent-style-name="Header"/>
    <style:style style:name="FR9" style:family="graphic" style:parent-style-name="Header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15" style:family="paragraph" style:parent-style-name="Normal"/>
    <style:style style:name="T15_1" style:family="text">
      <style:text-properties fo:color="#000000" style:font-name="Aptos" fo:font-size="10pt" style:font-name-asian="Aptos" style:font-size-asian="10pt" style:font-name-complex="Aptos" style:font-size-complex="10pt"/>
    </style:style>
    <style:page-layout style:name="pm4">
      <style:page-layout-properties style:print-orientation="landscape" fo:page-width="35.56cm" fo:page-height="21.59cm" fo:padding-top="0cm" fo:margin-top="0.321cm" fo:padding-bottom="0cm" fo:margin-bottom="0cm" fo:padding-left="0cm" fo:margin-left="2.364cm" fo:padding-right="0cm" fo:margin-right="2.822cm"/>
      <style:header-style>
        <style:header-footer-properties fo:min-height="1.796cm" style:dynamic-spacing="true"/>
      </style:header-style>
      <style:footer-style>
        <style:header-footer-properties fo:min-height="0.494cm" style:dynamic-spacing="true"/>
      </style:footer-style>
    </style:page-layout>
    <style:style style:name="P16" style:family="paragraph" style:parent-style-name="Body_20_Text">
      <style:paragraph-properties fo:line-height="6%"/>
      <style:text-properties fo:font-size="10pt" style:font-size-asian="10pt"/>
    </style:style>
    <style:style style:name="FR10" style:family="graphic" style:parent-style-name="Body_20_Text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17" style:family="paragraph" style:parent-style-name="Normal"/>
    <style:style style:name="T17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FR11" style:family="graphic" style:parent-style-name="Body_20_Text">
      <style:graphic-properties draw:stroke="none" draw:fill="none" draw:opacity="0%" style:background-transparency="100%" fo:border-top="none" fo:border-bottom="none" fo:border-left="none" fo:border-right="none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18" style:family="paragraph" style:parent-style-name="Normal">
      <style:paragraph-properties fo:margin-top="0cm" fo:margin-bottom="0cm" fo:margin-left="0.035cm"/>
      <style:text-properties fo:font-size="8pt" style:font-size-asian="8pt"/>
    </style:style>
    <style:style style:name="P19" style:family="paragraph" style:parent-style-name="Header"/>
    <style:style style:name="FR12" style:family="graphic" style:parent-style-name="Header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20" style:family="paragraph" style:parent-style-name="Normal"/>
    <style:style style:name="T20_1" style:family="text">
      <style:text-properties fo:color="#000000" style:font-name="Aptos" fo:font-size="10pt" style:font-name-asian="Aptos" style:font-size-asian="10pt" style:font-name-complex="Aptos" style:font-size-complex="10pt"/>
    </style:style>
    <style:page-layout style:name="pm5">
      <style:page-layout-properties style:print-orientation="portrait" fo:page-width="21.59cm" fo:page-height="27.94cm" fo:padding-top="0cm" fo:margin-top="0.321cm" fo:padding-bottom="0cm" fo:margin-bottom="0cm" fo:padding-left="0cm" fo:margin-left="0.67cm" fo:padding-right="0cm" fo:margin-right="0.706cm"/>
      <style:header-style>
        <style:header-footer-properties fo:min-height="0.349cm" style:dynamic-spacing="true"/>
      </style:header-style>
      <style:footer-style>
        <style:header-footer-properties fo:min-height="0.494cm" style:dynamic-spacing="true"/>
      </style:footer-style>
    </style:page-layout>
    <style:style style:name="P21" style:family="paragraph" style:parent-style-name="Body_20_Text">
      <style:paragraph-properties fo:line-height="6%"/>
      <style:text-properties fo:font-size="10pt" style:font-size-asian="10pt"/>
    </style:style>
    <style:style style:name="FR13" style:family="graphic" style:parent-style-name="Body_20_Text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22" style:family="paragraph" style:parent-style-name="Normal"/>
    <style:style style:name="T22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FR14" style:family="graphic" style:parent-style-name="Body_20_Text">
      <style:graphic-properties draw:stroke="none" draw:fill="none" draw:opacity="0%" style:background-transparency="100%" fo:border-top="none" fo:border-bottom="none" fo:border-left="none" fo:border-right="none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23" style:family="paragraph" style:parent-style-name="Normal">
      <style:paragraph-properties fo:margin-top="0cm" fo:margin-bottom="0cm" fo:margin-left="0.035cm"/>
      <style:text-properties fo:font-size="8pt" style:font-size-asian="8pt"/>
    </style:style>
    <style:style style:name="P24" style:family="paragraph" style:parent-style-name="Header"/>
    <style:style style:name="FR15" style:family="graphic" style:parent-style-name="Header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25" style:family="paragraph" style:parent-style-name="Normal"/>
    <style:style style:name="T25_1" style:family="text">
      <style:text-properties fo:color="#000000" style:font-name="Aptos" fo:font-size="10pt" style:font-name-asian="Aptos" style:font-size-asian="10pt" style:font-name-complex="Aptos" style:font-size-complex="10pt"/>
    </style:style>
    <style:page-layout style:name="pm6">
      <style:page-layout-properties style:print-orientation="portrait" fo:page-width="21.59cm" fo:page-height="27.94cm" fo:padding-top="0cm" fo:margin-top="0.321cm" fo:padding-bottom="0cm" fo:margin-bottom="0cm" fo:padding-left="0cm" fo:margin-left="0.67cm" fo:padding-right="0cm" fo:margin-right="0.706cm"/>
      <style:header-style>
        <style:header-footer-properties fo:min-height="0.349cm" style:dynamic-spacing="true"/>
      </style:header-style>
      <style:footer-style>
        <style:header-footer-properties fo:min-height="0.494cm" style:dynamic-spacing="true"/>
      </style:footer-style>
    </style:page-layout>
    <style:style style:name="P26" style:family="paragraph" style:parent-style-name="Body_20_Text">
      <style:paragraph-properties fo:line-height="6%"/>
      <style:text-properties fo:font-size="10pt" style:font-size-asian="10pt"/>
    </style:style>
    <style:style style:name="FR16" style:family="graphic" style:parent-style-name="Body_20_Text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27" style:family="paragraph" style:parent-style-name="Normal"/>
    <style:style style:name="T27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FR17" style:family="graphic" style:parent-style-name="Body_20_Text">
      <style:graphic-properties draw:stroke="none" draw:fill="none" draw:opacity="0%" style:background-transparency="100%" fo:border-top="none" fo:border-bottom="none" fo:border-left="none" fo:border-right="none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28" style:family="paragraph" style:parent-style-name="Normal">
      <style:paragraph-properties fo:margin-top="0cm" fo:margin-bottom="0cm" fo:margin-left="0.035cm"/>
      <style:text-properties fo:font-size="8pt" style:font-size-asian="8pt"/>
    </style:style>
    <style:style style:name="P29" style:family="paragraph" style:parent-style-name="Header"/>
    <style:style style:name="FR18" style:family="graphic" style:parent-style-name="Header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30" style:family="paragraph" style:parent-style-name="Normal"/>
    <style:style style:name="T30_1" style:family="text">
      <style:text-properties fo:color="#000000" style:font-name="Aptos" fo:font-size="10pt" style:font-name-asian="Aptos" style:font-size-asian="10pt" style:font-name-complex="Aptos" style:font-size-complex="10pt"/>
    </style:style>
    <style:page-layout style:name="pm7">
      <style:page-layout-properties style:print-orientation="portrait" fo:page-width="21.59cm" fo:page-height="27.94cm" fo:padding-top="0cm" fo:margin-top="0.321cm" fo:padding-bottom="0cm" fo:margin-bottom="0cm" fo:padding-left="0cm" fo:margin-left="0.67cm" fo:padding-right="0cm" fo:margin-right="0.706cm"/>
      <style:header-style>
        <style:header-footer-properties fo:min-height="0.349cm" style:dynamic-spacing="true"/>
      </style:header-style>
      <style:footer-style>
        <style:header-footer-properties fo:min-height="0.494cm" style:dynamic-spacing="true"/>
      </style:footer-style>
    </style:page-layout>
    <style:style style:name="P31" style:family="paragraph" style:parent-style-name="Body_20_Text">
      <style:paragraph-properties fo:line-height="6%"/>
      <style:text-properties fo:font-size="10pt" style:font-size-asian="10pt"/>
    </style:style>
    <style:style style:name="FR19" style:family="graphic" style:parent-style-name="Body_20_Text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32" style:family="paragraph" style:parent-style-name="Normal"/>
    <style:style style:name="T32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FR20" style:family="graphic" style:parent-style-name="Body_20_Text">
      <style:graphic-properties draw:stroke="none" draw:fill="none" draw:opacity="0%" style:background-transparency="100%" fo:border-top="none" fo:border-bottom="none" fo:border-left="none" fo:border-right="none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33" style:family="paragraph" style:parent-style-name="Normal">
      <style:paragraph-properties fo:margin-top="0cm" fo:margin-bottom="0cm" fo:margin-left="0.035cm"/>
      <style:text-properties fo:font-size="8pt" style:font-size-asian="8pt"/>
    </style:style>
    <style:style style:name="P34" style:family="paragraph" style:parent-style-name="Header"/>
    <style:style style:name="FR21" style:family="graphic" style:parent-style-name="Header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35" style:family="paragraph" style:parent-style-name="Normal"/>
    <style:style style:name="T35_1" style:family="text">
      <style:text-properties fo:color="#000000" style:font-name="Aptos" fo:font-size="10pt" style:font-name-asian="Aptos" style:font-size-asian="10pt" style:font-name-complex="Aptos" style:font-size-complex="10pt"/>
    </style:style>
    <style:page-layout style:name="pm8">
      <style:page-layout-properties style:print-orientation="portrait" fo:page-width="21.59cm" fo:page-height="27.94cm" fo:padding-top="0cm" fo:margin-top="0.321cm" fo:padding-bottom="0cm" fo:margin-bottom="0cm" fo:padding-left="0cm" fo:margin-left="0.67cm" fo:padding-right="0cm" fo:margin-right="0.706cm"/>
      <style:header-style>
        <style:header-footer-properties fo:min-height="0.349cm" style:dynamic-spacing="true"/>
      </style:header-style>
      <style:footer-style>
        <style:header-footer-properties fo:min-height="0.494cm" style:dynamic-spacing="true"/>
      </style:footer-style>
    </style:page-layout>
    <style:style style:name="P36" style:family="paragraph" style:parent-style-name="Body_20_Text">
      <style:paragraph-properties fo:line-height="6%"/>
      <style:text-properties fo:font-size="10pt" style:font-size-asian="10pt"/>
    </style:style>
    <style:style style:name="FR22" style:family="graphic" style:parent-style-name="Body_20_Text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37" style:family="paragraph" style:parent-style-name="Normal"/>
    <style:style style:name="T37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FR23" style:family="graphic" style:parent-style-name="Body_20_Text">
      <style:graphic-properties draw:stroke="none" draw:fill="none" draw:opacity="0%" style:background-transparency="100%" fo:border-top="none" fo:border-bottom="none" fo:border-left="none" fo:border-right="none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38" style:family="paragraph" style:parent-style-name="Normal">
      <style:paragraph-properties fo:margin-top="0cm" fo:margin-bottom="0cm" fo:margin-left="0.035cm"/>
      <style:text-properties fo:font-size="8pt" style:font-size-asian="8pt"/>
    </style:style>
    <style:style style:name="P39" style:family="paragraph" style:parent-style-name="Header"/>
    <style:style style:name="FR24" style:family="graphic" style:parent-style-name="Header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40" style:family="paragraph" style:parent-style-name="Normal"/>
    <style:style style:name="T40_1" style:family="text">
      <style:text-properties fo:color="#000000" style:font-name="Aptos" fo:font-size="10pt" style:font-name-asian="Aptos" style:font-size-asian="10pt" style:font-name-complex="Aptos" style:font-size-complex="10pt"/>
    </style:style>
    <style:page-layout style:name="pm9">
      <style:page-layout-properties style:print-orientation="portrait" fo:page-width="21.59cm" fo:page-height="27.94cm" fo:padding-top="0cm" fo:margin-top="0.321cm" fo:padding-bottom="0cm" fo:margin-bottom="0cm" fo:padding-left="0cm" fo:margin-left="0.67cm" fo:padding-right="0cm" fo:margin-right="0.706cm"/>
      <style:header-style>
        <style:header-footer-properties fo:min-height="0.349cm" style:dynamic-spacing="true"/>
      </style:header-style>
      <style:footer-style>
        <style:header-footer-properties fo:min-height="0.494cm" style:dynamic-spacing="true"/>
      </style:footer-style>
    </style:page-layout>
    <style:style style:name="P41" style:family="paragraph" style:parent-style-name="Body_20_Text">
      <style:paragraph-properties fo:line-height="6%"/>
      <style:text-properties fo:font-size="10pt" style:font-size-asian="10pt"/>
    </style:style>
    <style:style style:name="FR25" style:family="graphic" style:parent-style-name="Body_20_Text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42" style:family="paragraph" style:parent-style-name="Normal"/>
    <style:style style:name="T42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FR26" style:family="graphic" style:parent-style-name="Body_20_Text">
      <style:graphic-properties draw:stroke="none" draw:fill="none" draw:opacity="0%" style:background-transparency="100%" fo:border-top="none" fo:border-bottom="none" fo:border-left="none" fo:border-right="none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43" style:family="paragraph" style:parent-style-name="Normal">
      <style:paragraph-properties fo:margin-top="0cm" fo:margin-bottom="0cm" fo:margin-left="0.035cm"/>
      <style:text-properties fo:font-size="8pt" style:font-size-asian="8pt"/>
    </style:style>
    <style:style style:name="P44" style:family="paragraph" style:parent-style-name="Header"/>
    <style:style style:name="FR27" style:family="graphic" style:parent-style-name="Header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45" style:family="paragraph" style:parent-style-name="Normal"/>
    <style:style style:name="T45_1" style:family="text">
      <style:text-properties fo:color="#000000" style:font-name="Aptos" fo:font-size="10pt" style:font-name-asian="Aptos" style:font-size-asian="10pt" style:font-name-complex="Aptos" style:font-size-complex="10pt"/>
    </style:style>
    <style:page-layout style:name="pm10">
      <style:page-layout-properties style:print-orientation="portrait" fo:page-width="21.59cm" fo:page-height="27.94cm" fo:padding-top="0cm" fo:margin-top="0.321cm" fo:padding-bottom="0cm" fo:margin-bottom="0cm" fo:padding-left="0cm" fo:margin-left="0.67cm" fo:padding-right="0cm" fo:margin-right="0.706cm"/>
      <style:header-style>
        <style:header-footer-properties fo:min-height="0.349cm" style:dynamic-spacing="true"/>
      </style:header-style>
      <style:footer-style>
        <style:header-footer-properties fo:min-height="0.494cm" style:dynamic-spacing="true"/>
      </style:footer-style>
    </style:page-layout>
    <style:style style:name="P46" style:family="paragraph" style:parent-style-name="Body_20_Text">
      <style:paragraph-properties fo:line-height="6%"/>
      <style:text-properties fo:font-size="10pt" style:font-size-asian="10pt"/>
    </style:style>
    <style:style style:name="FR28" style:family="graphic" style:parent-style-name="Body_20_Text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47" style:family="paragraph" style:parent-style-name="Normal"/>
    <style:style style:name="T47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FR29" style:family="graphic" style:parent-style-name="Body_20_Text">
      <style:graphic-properties draw:stroke="none" draw:fill="none" draw:opacity="0%" style:background-transparency="100%" fo:border-top="none" fo:border-bottom="none" fo:border-left="none" fo:border-right="none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48" style:family="paragraph" style:parent-style-name="Normal">
      <style:paragraph-properties fo:margin-top="0cm" fo:margin-bottom="0cm" fo:margin-left="0.035cm"/>
      <style:text-properties fo:font-size="8pt" style:font-size-asian="8pt"/>
    </style:style>
    <style:style style:name="P49" style:family="paragraph" style:parent-style-name="Header"/>
    <style:style style:name="FR30" style:family="graphic" style:parent-style-name="Header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50" style:family="paragraph" style:parent-style-name="Normal"/>
    <style:style style:name="T50_1" style:family="text">
      <style:text-properties fo:color="#000000" style:font-name="Aptos" fo:font-size="10pt" style:font-name-asian="Aptos" style:font-size-asian="10pt" style:font-name-complex="Aptos" style:font-size-complex="10pt"/>
    </style:style>
    <style:page-layout style:name="pm11">
      <style:page-layout-properties style:print-orientation="portrait" fo:page-width="21.59cm" fo:page-height="27.94cm" fo:padding-top="0cm" fo:margin-top="0.321cm" fo:padding-bottom="0cm" fo:margin-bottom="0cm" fo:padding-left="0cm" fo:margin-left="0.67cm" fo:padding-right="0cm" fo:margin-right="0.706cm"/>
      <style:header-style>
        <style:header-footer-properties fo:min-height="0.349cm" style:dynamic-spacing="true"/>
      </style:header-style>
      <style:footer-style>
        <style:header-footer-properties fo:min-height="0.494cm" style:dynamic-spacing="true"/>
      </style:footer-style>
    </style:page-layout>
    <style:style style:name="P51" style:family="paragraph" style:parent-style-name="Body_20_Text">
      <style:paragraph-properties fo:line-height="6%"/>
      <style:text-properties fo:font-size="10pt" style:font-size-asian="10pt"/>
    </style:style>
    <style:style style:name="FR31" style:family="graphic" style:parent-style-name="Body_20_Text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52" style:family="paragraph" style:parent-style-name="Normal"/>
    <style:style style:name="T52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FR32" style:family="graphic" style:parent-style-name="Body_20_Text">
      <style:graphic-properties draw:stroke="none" draw:fill="none" draw:opacity="0%" style:background-transparency="100%" fo:border-top="none" fo:border-bottom="none" fo:border-left="none" fo:border-right="none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53" style:family="paragraph" style:parent-style-name="Normal">
      <style:paragraph-properties fo:margin-top="0cm" fo:margin-bottom="0cm" fo:margin-left="0.035cm"/>
      <style:text-properties fo:font-size="8pt" style:font-size-asian="8pt"/>
    </style:style>
    <style:style style:name="P54" style:family="paragraph" style:parent-style-name="Header"/>
    <style:style style:name="FR33" style:family="graphic" style:parent-style-name="Header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55" style:family="paragraph" style:parent-style-name="Normal"/>
    <style:style style:name="T55_1" style:family="text">
      <style:text-properties fo:color="#000000" style:font-name="Aptos" fo:font-size="10pt" style:font-name-asian="Aptos" style:font-size-asian="10pt" style:font-name-complex="Aptos" style:font-size-complex="10pt"/>
    </style:style>
    <style:page-layout style:name="pm12">
      <style:page-layout-properties style:print-orientation="portrait" fo:page-width="21.59cm" fo:page-height="27.94cm" fo:padding-top="0cm" fo:margin-top="0.321cm" fo:padding-bottom="0cm" fo:margin-bottom="0cm" fo:padding-left="0cm" fo:margin-left="0.67cm" fo:padding-right="0cm" fo:margin-right="0.706cm"/>
      <style:header-style>
        <style:header-footer-properties fo:min-height="0.349cm" style:dynamic-spacing="true"/>
      </style:header-style>
      <style:footer-style>
        <style:header-footer-properties fo:min-height="0.494cm" style:dynamic-spacing="true"/>
      </style:footer-style>
    </style:page-layout>
    <style:style style:name="P56" style:family="paragraph" style:parent-style-name="Body_20_Text">
      <style:paragraph-properties fo:line-height="6%"/>
      <style:text-properties fo:font-size="10pt" style:font-size-asian="10pt"/>
    </style:style>
    <style:style style:name="FR34" style:family="graphic" style:parent-style-name="Body_20_Text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57" style:family="paragraph" style:parent-style-name="Normal"/>
    <style:style style:name="T57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FR35" style:family="graphic" style:parent-style-name="Body_20_Text">
      <style:graphic-properties draw:stroke="none" draw:fill="none" draw:opacity="0%" style:background-transparency="100%" fo:border-top="none" fo:border-bottom="none" fo:border-left="none" fo:border-right="none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58" style:family="paragraph" style:parent-style-name="Normal">
      <style:paragraph-properties fo:margin-top="0cm" fo:margin-bottom="0cm" fo:margin-left="0.035cm"/>
      <style:text-properties fo:font-size="8pt" style:font-size-asian="8pt"/>
    </style:style>
    <style:style style:name="P59" style:family="paragraph" style:parent-style-name="Header"/>
    <style:style style:name="FR36" style:family="graphic" style:parent-style-name="Header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60" style:family="paragraph" style:parent-style-name="Normal"/>
    <style:style style:name="T60_1" style:family="text">
      <style:text-properties fo:color="#000000" style:font-name="Aptos" fo:font-size="10pt" style:font-name-asian="Aptos" style:font-size-asian="10pt" style:font-name-complex="Aptos" style:font-size-complex="10pt"/>
    </style:style>
    <style:page-layout style:name="pm13">
      <style:page-layout-properties style:print-orientation="portrait" fo:page-width="21.59cm" fo:page-height="27.94cm" fo:padding-top="0cm" fo:margin-top="0.321cm" fo:padding-bottom="0cm" fo:margin-bottom="0cm" fo:padding-left="0cm" fo:margin-left="0.67cm" fo:padding-right="0cm" fo:margin-right="0.706cm"/>
      <style:header-style>
        <style:header-footer-properties fo:min-height="0.349cm" style:dynamic-spacing="true"/>
      </style:header-style>
      <style:footer-style>
        <style:header-footer-properties fo:min-height="0.494cm" style:dynamic-spacing="true"/>
      </style:footer-style>
    </style:page-layout>
    <style:style style:name="P61" style:family="paragraph" style:parent-style-name="Body_20_Text">
      <style:paragraph-properties fo:line-height="6%"/>
      <style:text-properties fo:font-size="10pt" style:font-size-asian="10pt"/>
    </style:style>
    <style:style style:name="FR37" style:family="graphic" style:parent-style-name="Body_20_Text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62" style:family="paragraph" style:parent-style-name="Normal"/>
    <style:style style:name="T62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FR38" style:family="graphic" style:parent-style-name="Body_20_Text">
      <style:graphic-properties draw:stroke="none" draw:fill="none" draw:opacity="0%" style:background-transparency="100%" fo:border-top="none" fo:border-bottom="none" fo:border-left="none" fo:border-right="none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63" style:family="paragraph" style:parent-style-name="Normal">
      <style:paragraph-properties fo:margin-top="0cm" fo:margin-bottom="0cm" fo:margin-left="0.035cm"/>
      <style:text-properties fo:font-size="8pt" style:font-size-asian="8pt"/>
    </style:style>
    <style:style style:name="P64" style:family="paragraph" style:parent-style-name="Header"/>
    <style:style style:name="FR39" style:family="graphic" style:parent-style-name="Header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65" style:family="paragraph" style:parent-style-name="Normal"/>
    <style:style style:name="T65_1" style:family="text">
      <style:text-properties fo:color="#000000" style:font-name="Aptos" fo:font-size="10pt" style:font-name-asian="Aptos" style:font-size-asian="10pt" style:font-name-complex="Aptos" style:font-size-complex="10pt"/>
    </style:style>
    <style:page-layout style:name="pm14">
      <style:page-layout-properties style:print-orientation="portrait" fo:page-width="21.59cm" fo:page-height="27.94cm" fo:padding-top="0cm" fo:margin-top="0.321cm" fo:padding-bottom="0cm" fo:margin-bottom="0cm" fo:padding-left="0cm" fo:margin-left="0.67cm" fo:padding-right="0cm" fo:margin-right="0.706cm"/>
      <style:header-style>
        <style:header-footer-properties fo:min-height="0.349cm" style:dynamic-spacing="true"/>
      </style:header-style>
      <style:footer-style>
        <style:header-footer-properties fo:min-height="0.494cm" style:dynamic-spacing="true"/>
      </style:footer-style>
    </style:page-layout>
    <style:style style:name="P66" style:family="paragraph" style:parent-style-name="Body_20_Text">
      <style:paragraph-properties fo:line-height="6%"/>
      <style:text-properties fo:font-size="10pt" style:font-size-asian="10pt"/>
    </style:style>
    <style:style style:name="FR40" style:family="graphic" style:parent-style-name="Body_20_Text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67" style:family="paragraph" style:parent-style-name="Normal"/>
    <style:style style:name="T67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FR41" style:family="graphic" style:parent-style-name="Body_20_Text">
      <style:graphic-properties draw:stroke="none" draw:fill="none" draw:opacity="0%" style:background-transparency="100%" fo:border-top="none" fo:border-bottom="none" fo:border-left="none" fo:border-right="none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68" style:family="paragraph" style:parent-style-name="Normal">
      <style:paragraph-properties fo:margin-top="0cm" fo:margin-bottom="0cm" fo:margin-left="0.035cm"/>
      <style:text-properties fo:font-size="8pt" style:font-size-asian="8pt"/>
    </style:style>
    <style:style style:name="P69" style:family="paragraph" style:parent-style-name="Header"/>
    <style:style style:name="FR42" style:family="graphic" style:parent-style-name="Header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70" style:family="paragraph" style:parent-style-name="Normal"/>
    <style:style style:name="T70_1" style:family="text">
      <style:text-properties fo:color="#000000" style:font-name="Aptos" fo:font-size="10pt" style:font-name-asian="Aptos" style:font-size-asian="10pt" style:font-name-complex="Aptos" style:font-size-complex="10pt"/>
    </style:style>
    <style:page-layout style:name="pm15">
      <style:page-layout-properties style:print-orientation="portrait" fo:page-width="21.59cm" fo:page-height="27.94cm" fo:padding-top="0cm" fo:margin-top="0.321cm" fo:padding-bottom="0cm" fo:margin-bottom="0cm" fo:padding-left="0cm" fo:margin-left="0.67cm" fo:padding-right="0cm" fo:margin-right="0.706cm"/>
      <style:header-style>
        <style:header-footer-properties fo:min-height="0.349cm" style:dynamic-spacing="true"/>
      </style:header-style>
      <style:footer-style>
        <style:header-footer-properties fo:min-height="0.494cm" style:dynamic-spacing="true"/>
      </style:footer-style>
    </style:page-layout>
    <style:style style:name="P71" style:family="paragraph" style:parent-style-name="Body_20_Text">
      <style:paragraph-properties fo:line-height="6%"/>
      <style:text-properties fo:font-size="10pt" style:font-size-asian="10pt"/>
    </style:style>
    <style:style style:name="FR43" style:family="graphic" style:parent-style-name="Body_20_Text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72" style:family="paragraph" style:parent-style-name="Normal"/>
    <style:style style:name="T72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FR44" style:family="graphic" style:parent-style-name="Body_20_Text">
      <style:graphic-properties draw:stroke="none" draw:fill="none" draw:opacity="0%" style:background-transparency="100%" fo:border-top="none" fo:border-bottom="none" fo:border-left="none" fo:border-right="none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73" style:family="paragraph" style:parent-style-name="Normal">
      <style:paragraph-properties fo:margin-top="0cm" fo:margin-bottom="0cm" fo:margin-left="0.035cm"/>
      <style:text-properties fo:font-size="8pt" style:font-size-asian="8pt"/>
    </style:style>
    <style:style style:name="P74" style:family="paragraph" style:parent-style-name="Header"/>
    <style:style style:name="FR45" style:family="graphic" style:parent-style-name="Header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75" style:family="paragraph" style:parent-style-name="Normal"/>
    <style:style style:name="T75_1" style:family="text">
      <style:text-properties fo:color="#000000" style:font-name="Aptos" fo:font-size="10pt" style:font-name-asian="Aptos" style:font-size-asian="10pt" style:font-name-complex="Aptos" style:font-size-complex="10pt"/>
    </style:style>
    <style:page-layout style:name="pm16">
      <style:page-layout-properties style:print-orientation="portrait" fo:page-width="21.59cm" fo:page-height="27.94cm" fo:padding-top="0cm" fo:margin-top="0.321cm" fo:padding-bottom="0cm" fo:margin-bottom="0cm" fo:padding-left="0cm" fo:margin-left="0.67cm" fo:padding-right="0cm" fo:margin-right="0.706cm"/>
      <style:header-style>
        <style:header-footer-properties fo:min-height="0.349cm" style:dynamic-spacing="true"/>
      </style:header-style>
      <style:footer-style>
        <style:header-footer-properties fo:min-height="0.494cm" style:dynamic-spacing="true"/>
      </style:footer-style>
    </style:page-layout>
    <style:style style:name="P76" style:family="paragraph" style:parent-style-name="Body_20_Text">
      <style:paragraph-properties fo:line-height="6%"/>
      <style:text-properties fo:font-size="10pt" style:font-size-asian="10pt"/>
    </style:style>
    <style:style style:name="FR46" style:family="graphic" style:parent-style-name="Body_20_Text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77" style:family="paragraph" style:parent-style-name="Normal"/>
    <style:style style:name="T77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FR47" style:family="graphic" style:parent-style-name="Body_20_Text">
      <style:graphic-properties draw:stroke="none" draw:fill="none" draw:opacity="0%" style:background-transparency="100%" fo:border-top="none" fo:border-bottom="none" fo:border-left="none" fo:border-right="none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78" style:family="paragraph" style:parent-style-name="Normal">
      <style:paragraph-properties fo:margin-top="0cm" fo:margin-bottom="0cm" fo:margin-left="0.035cm"/>
      <style:text-properties fo:font-size="8pt" style:font-size-asian="8pt"/>
    </style:style>
    <style:style style:name="P79" style:family="paragraph" style:parent-style-name="Header"/>
    <style:style style:name="FR48" style:family="graphic" style:parent-style-name="Header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80" style:family="paragraph" style:parent-style-name="Normal"/>
    <style:style style:name="T80_1" style:family="text">
      <style:text-properties fo:color="#000000" style:font-name="Aptos" fo:font-size="10pt" style:font-name-asian="Aptos" style:font-size-asian="10pt" style:font-name-complex="Aptos" style:font-size-complex="10pt"/>
    </style:style>
    <style:page-layout style:name="pm17">
      <style:page-layout-properties style:print-orientation="portrait" fo:page-width="21.59cm" fo:page-height="27.94cm" fo:padding-top="0cm" fo:margin-top="0.321cm" fo:padding-bottom="0cm" fo:margin-bottom="0cm" fo:padding-left="0cm" fo:margin-left="0.67cm" fo:padding-right="0cm" fo:margin-right="0.706cm"/>
      <style:header-style>
        <style:header-footer-properties fo:min-height="0.349cm" style:dynamic-spacing="true"/>
      </style:header-style>
      <style:footer-style>
        <style:header-footer-properties fo:min-height="0.494cm" style:dynamic-spacing="true"/>
      </style:footer-style>
    </style:page-layout>
    <style:style style:name="P81" style:family="paragraph" style:parent-style-name="Body_20_Text">
      <style:paragraph-properties fo:line-height="6%"/>
      <style:text-properties fo:font-size="10pt" style:font-size-asian="10pt"/>
    </style:style>
    <style:style style:name="FR49" style:family="graphic" style:parent-style-name="Body_20_Text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82" style:family="paragraph" style:parent-style-name="Normal"/>
    <style:style style:name="T82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FR50" style:family="graphic" style:parent-style-name="Body_20_Text">
      <style:graphic-properties draw:stroke="none" draw:fill="none" draw:opacity="0%" style:background-transparency="100%" fo:border-top="none" fo:border-bottom="none" fo:border-left="none" fo:border-right="none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83" style:family="paragraph" style:parent-style-name="Normal">
      <style:paragraph-properties fo:margin-top="0cm" fo:margin-bottom="0cm" fo:margin-left="0.035cm"/>
      <style:text-properties fo:font-size="8pt" style:font-size-asian="8pt"/>
    </style:style>
    <style:style style:name="P84" style:family="paragraph" style:parent-style-name="Header"/>
    <style:style style:name="FR51" style:family="graphic" style:parent-style-name="Header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85" style:family="paragraph" style:parent-style-name="Normal"/>
    <style:style style:name="T85_1" style:family="text">
      <style:text-properties fo:color="#000000" style:font-name="Aptos" fo:font-size="10pt" style:font-name-asian="Aptos" style:font-size-asian="10pt" style:font-name-complex="Aptos" style:font-size-complex="10pt"/>
    </style:style>
    <style:page-layout style:name="pm18">
      <style:page-layout-properties style:print-orientation="portrait" fo:page-width="21.59cm" fo:page-height="27.94cm" fo:padding-top="0cm" fo:margin-top="0.321cm" fo:padding-bottom="0cm" fo:margin-bottom="0cm" fo:padding-left="0cm" fo:margin-left="0.67cm" fo:padding-right="0cm" fo:margin-right="0.706cm"/>
      <style:header-style>
        <style:header-footer-properties fo:min-height="0.349cm" style:dynamic-spacing="true"/>
      </style:header-style>
      <style:footer-style>
        <style:header-footer-properties fo:min-height="0.494cm" style:dynamic-spacing="true"/>
      </style:footer-style>
    </style:page-layout>
    <style:style style:name="P86" style:family="paragraph" style:parent-style-name="Body_20_Text">
      <style:paragraph-properties fo:line-height="6%"/>
      <style:text-properties fo:font-size="10pt" style:font-size-asian="10pt"/>
    </style:style>
    <style:style style:name="FR52" style:family="graphic" style:parent-style-name="Body_20_Text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87" style:family="paragraph" style:parent-style-name="Normal"/>
    <style:style style:name="T87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FR53" style:family="graphic" style:parent-style-name="Body_20_Text">
      <style:graphic-properties draw:stroke="none" draw:fill="none" draw:opacity="0%" style:background-transparency="100%" fo:border-top="none" fo:border-bottom="none" fo:border-left="none" fo:border-right="none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88" style:family="paragraph" style:parent-style-name="Normal">
      <style:paragraph-properties fo:margin-top="0cm" fo:margin-bottom="0cm" fo:margin-left="0.035cm"/>
      <style:text-properties fo:font-size="8pt" style:font-size-asian="8pt"/>
    </style:style>
    <style:style style:name="P89" style:family="paragraph" style:parent-style-name="Header"/>
    <style:style style:name="FR54" style:family="graphic" style:parent-style-name="Header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90" style:family="paragraph" style:parent-style-name="Normal"/>
    <style:style style:name="T90_1" style:family="text">
      <style:text-properties fo:color="#000000" style:font-name="Aptos" fo:font-size="10pt" style:font-name-asian="Aptos" style:font-size-asian="10pt" style:font-name-complex="Aptos" style:font-size-complex="10pt"/>
    </style:style>
    <style:page-layout style:name="pm19">
      <style:page-layout-properties style:print-orientation="portrait" fo:page-width="21.59cm" fo:page-height="27.94cm" fo:padding-top="0cm" fo:margin-top="0.321cm" fo:padding-bottom="0cm" fo:margin-bottom="0cm" fo:padding-left="0cm" fo:margin-left="0.67cm" fo:padding-right="0cm" fo:margin-right="0.706cm"/>
      <style:header-style>
        <style:header-footer-properties fo:min-height="0.349cm" style:dynamic-spacing="true"/>
      </style:header-style>
      <style:footer-style>
        <style:header-footer-properties fo:min-height="0.494cm" style:dynamic-spacing="true"/>
      </style:footer-style>
    </style:page-layout>
    <style:style style:name="P91" style:family="paragraph" style:parent-style-name="Body_20_Text">
      <style:paragraph-properties fo:line-height="6%"/>
      <style:text-properties fo:font-size="10pt" style:font-size-asian="10pt"/>
    </style:style>
    <style:style style:name="FR55" style:family="graphic" style:parent-style-name="Body_20_Text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92" style:family="paragraph" style:parent-style-name="Normal"/>
    <style:style style:name="T92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FR56" style:family="graphic" style:parent-style-name="Body_20_Text">
      <style:graphic-properties draw:stroke="none" draw:fill="none" draw:opacity="0%" style:background-transparency="100%" fo:border-top="none" fo:border-bottom="none" fo:border-left="none" fo:border-right="none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93" style:family="paragraph" style:parent-style-name="Normal">
      <style:paragraph-properties fo:margin-top="0cm" fo:margin-bottom="0cm" fo:margin-left="0.035cm"/>
      <style:text-properties fo:font-size="8pt" style:font-size-asian="8pt"/>
    </style:style>
    <style:style style:name="P94" style:family="paragraph" style:parent-style-name="Header"/>
    <style:style style:name="FR57" style:family="graphic" style:parent-style-name="Header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95" style:family="paragraph" style:parent-style-name="Normal"/>
    <style:style style:name="T95_1" style:family="text">
      <style:text-properties fo:color="#000000" style:font-name="Aptos" fo:font-size="10pt" style:font-name-asian="Aptos" style:font-size-asian="10pt" style:font-name-complex="Aptos" style:font-size-complex="10pt"/>
    </style:style>
    <style:page-layout style:name="pm20">
      <style:page-layout-properties style:print-orientation="portrait" fo:page-width="21.59cm" fo:page-height="27.94cm" fo:padding-top="0cm" fo:margin-top="0.321cm" fo:padding-bottom="0cm" fo:margin-bottom="0cm" fo:padding-left="0cm" fo:margin-left="0.67cm" fo:padding-right="0cm" fo:margin-right="0.706cm"/>
      <style:header-style>
        <style:header-footer-properties fo:min-height="0.349cm" style:dynamic-spacing="true"/>
      </style:header-style>
      <style:footer-style>
        <style:header-footer-properties fo:min-height="0.494cm" style:dynamic-spacing="true"/>
      </style:footer-style>
    </style:page-layout>
    <style:style style:name="P96" style:family="paragraph" style:parent-style-name="Body_20_Text">
      <style:paragraph-properties fo:line-height="6%"/>
      <style:text-properties fo:font-size="10pt" style:font-size-asian="10pt"/>
    </style:style>
    <style:style style:name="FR58" style:family="graphic" style:parent-style-name="Body_20_Text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97" style:family="paragraph" style:parent-style-name="Normal"/>
    <style:style style:name="T97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FR59" style:family="graphic" style:parent-style-name="Body_20_Text">
      <style:graphic-properties draw:stroke="none" draw:fill="none" draw:opacity="0%" style:background-transparency="100%" fo:border-top="none" fo:border-bottom="none" fo:border-left="none" fo:border-right="none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98" style:family="paragraph" style:parent-style-name="Normal">
      <style:paragraph-properties fo:margin-top="0cm" fo:margin-bottom="0cm" fo:margin-left="0.035cm"/>
      <style:text-properties fo:font-size="8pt" style:font-size-asian="8pt"/>
    </style:style>
    <style:style style:name="P99" style:family="paragraph" style:parent-style-name="Header"/>
    <style:style style:name="FR60" style:family="graphic" style:parent-style-name="Header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100" style:family="paragraph" style:parent-style-name="Normal"/>
    <style:style style:name="T100_1" style:family="text">
      <style:text-properties fo:color="#000000" style:font-name="Aptos" fo:font-size="10pt" style:font-name-asian="Aptos" style:font-size-asian="10pt" style:font-name-complex="Aptos" style:font-size-complex="10pt"/>
    </style:style>
    <style:page-layout style:name="pm21">
      <style:page-layout-properties style:print-orientation="portrait" fo:page-width="21.59cm" fo:page-height="27.94cm" fo:padding-top="0cm" fo:margin-top="0.321cm" fo:padding-bottom="0cm" fo:margin-bottom="0cm" fo:padding-left="0cm" fo:margin-left="0.67cm" fo:padding-right="0cm" fo:margin-right="0.706cm"/>
      <style:header-style>
        <style:header-footer-properties fo:min-height="0.349cm" style:dynamic-spacing="true"/>
      </style:header-style>
      <style:footer-style>
        <style:header-footer-properties fo:min-height="0.494cm" style:dynamic-spacing="true"/>
      </style:footer-style>
    </style:page-layout>
    <style:style style:name="P101" style:family="paragraph" style:parent-style-name="Body_20_Text">
      <style:paragraph-properties fo:line-height="6%"/>
      <style:text-properties fo:font-size="10pt" style:font-size-asian="10pt"/>
    </style:style>
    <style:style style:name="FR61" style:family="graphic" style:parent-style-name="Body_20_Text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102" style:family="paragraph" style:parent-style-name="Normal"/>
    <style:style style:name="T102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FR62" style:family="graphic" style:parent-style-name="Body_20_Text">
      <style:graphic-properties draw:stroke="none" draw:fill="none" draw:opacity="0%" style:background-transparency="100%" fo:border-top="none" fo:border-bottom="none" fo:border-left="none" fo:border-right="none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103" style:family="paragraph" style:parent-style-name="Normal">
      <style:paragraph-properties fo:margin-top="0cm" fo:margin-bottom="0cm" fo:margin-left="0.035cm"/>
      <style:text-properties fo:font-size="8pt" style:font-size-asian="8pt"/>
    </style:style>
    <style:style style:name="P104" style:family="paragraph" style:parent-style-name="Header"/>
    <style:style style:name="FR63" style:family="graphic" style:parent-style-name="Header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105" style:family="paragraph" style:parent-style-name="Normal"/>
    <style:style style:name="T105_1" style:family="text">
      <style:text-properties fo:color="#000000" style:font-name="Aptos" fo:font-size="10pt" style:font-name-asian="Aptos" style:font-size-asian="10pt" style:font-name-complex="Aptos" style:font-size-complex="10pt"/>
    </style:style>
    <style:page-layout style:name="pm22">
      <style:page-layout-properties style:print-orientation="portrait" fo:page-width="21.59cm" fo:page-height="27.94cm" fo:padding-top="0cm" fo:margin-top="0.321cm" fo:padding-bottom="0cm" fo:margin-bottom="0cm" fo:padding-left="0cm" fo:margin-left="0.67cm" fo:padding-right="0cm" fo:margin-right="0.706cm"/>
      <style:header-style>
        <style:header-footer-properties fo:min-height="0.349cm" style:dynamic-spacing="true"/>
      </style:header-style>
      <style:footer-style>
        <style:header-footer-properties fo:min-height="0.494cm" style:dynamic-spacing="true"/>
      </style:footer-style>
    </style:page-layout>
    <style:style style:name="P106" style:family="paragraph" style:parent-style-name="Body_20_Text">
      <style:paragraph-properties fo:line-height="6%"/>
      <style:text-properties fo:font-size="10pt" style:font-size-asian="10pt"/>
    </style:style>
    <style:style style:name="FR64" style:family="graphic" style:parent-style-name="Body_20_Text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107" style:family="paragraph" style:parent-style-name="Normal"/>
    <style:style style:name="T107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FR65" style:family="graphic" style:parent-style-name="Body_20_Text">
      <style:graphic-properties draw:stroke="none" draw:fill="none" draw:opacity="0%" style:background-transparency="100%" fo:border-top="none" fo:border-bottom="none" fo:border-left="none" fo:border-right="none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108" style:family="paragraph" style:parent-style-name="Normal">
      <style:paragraph-properties fo:margin-top="0cm" fo:margin-bottom="0cm" fo:margin-left="0.035cm"/>
      <style:text-properties fo:font-size="8pt" style:font-size-asian="8pt"/>
    </style:style>
    <style:style style:name="P109" style:family="paragraph" style:parent-style-name="Header"/>
    <style:style style:name="FR66" style:family="graphic" style:parent-style-name="Header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110" style:family="paragraph" style:parent-style-name="Normal"/>
    <style:style style:name="T110_1" style:family="text">
      <style:text-properties fo:color="#000000" style:font-name="Aptos" fo:font-size="10pt" style:font-name-asian="Aptos" style:font-size-asian="10pt" style:font-name-complex="Aptos" style:font-size-complex="10pt"/>
    </style:style>
    <style:page-layout style:name="pm23">
      <style:page-layout-properties style:print-orientation="portrait" fo:page-width="21.59cm" fo:page-height="27.94cm" fo:padding-top="0cm" fo:margin-top="0.321cm" fo:padding-bottom="0cm" fo:margin-bottom="0cm" fo:padding-left="0cm" fo:margin-left="0.67cm" fo:padding-right="0cm" fo:margin-right="0.706cm"/>
      <style:header-style>
        <style:header-footer-properties fo:min-height="0.349cm" style:dynamic-spacing="true"/>
      </style:header-style>
      <style:footer-style>
        <style:header-footer-properties fo:min-height="0.494cm" style:dynamic-spacing="true"/>
      </style:footer-style>
    </style:page-layout>
    <style:style style:name="P111" style:family="paragraph" style:parent-style-name="Body_20_Text">
      <style:paragraph-properties fo:line-height="6%"/>
      <style:text-properties fo:font-size="10pt" style:font-size-asian="10pt"/>
    </style:style>
    <style:style style:name="FR67" style:family="graphic" style:parent-style-name="Body_20_Text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112" style:family="paragraph" style:parent-style-name="Normal"/>
    <style:style style:name="T112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FR68" style:family="graphic" style:parent-style-name="Body_20_Text">
      <style:graphic-properties draw:stroke="none" draw:fill="none" draw:opacity="0%" style:background-transparency="100%" fo:border-top="none" fo:border-bottom="none" fo:border-left="none" fo:border-right="none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113" style:family="paragraph" style:parent-style-name="Normal">
      <style:paragraph-properties fo:margin-top="0cm" fo:margin-bottom="0cm" fo:margin-left="0.035cm"/>
      <style:text-properties fo:font-size="8pt" style:font-size-asian="8pt"/>
    </style:style>
    <style:style style:name="P114" style:family="paragraph" style:parent-style-name="Header"/>
    <style:style style:name="FR69" style:family="graphic" style:parent-style-name="Header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115" style:family="paragraph" style:parent-style-name="Normal"/>
    <style:style style:name="T115_1" style:family="text">
      <style:text-properties fo:color="#000000" style:font-name="Aptos" fo:font-size="10pt" style:font-name-asian="Aptos" style:font-size-asian="10pt" style:font-name-complex="Aptos" style:font-size-complex="10pt"/>
    </style:style>
    <style:page-layout style:name="pm24">
      <style:page-layout-properties style:print-orientation="portrait" fo:page-width="21.59cm" fo:page-height="27.94cm" fo:padding-top="0cm" fo:margin-top="0.321cm" fo:padding-bottom="0cm" fo:margin-bottom="0cm" fo:padding-left="0cm" fo:margin-left="0.67cm" fo:padding-right="0cm" fo:margin-right="0.706cm"/>
      <style:header-style>
        <style:header-footer-properties fo:min-height="0.349cm" style:dynamic-spacing="true"/>
      </style:header-style>
      <style:footer-style>
        <style:header-footer-properties fo:min-height="0.494cm" style:dynamic-spacing="true"/>
      </style:footer-style>
    </style:page-layout>
    <style:style style:name="P116" style:family="paragraph" style:parent-style-name="Body_20_Text">
      <style:paragraph-properties fo:line-height="6%"/>
      <style:text-properties fo:font-size="10pt" style:font-size-asian="10pt"/>
    </style:style>
    <style:style style:name="FR70" style:family="graphic" style:parent-style-name="Body_20_Text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117" style:family="paragraph" style:parent-style-name="Normal"/>
    <style:style style:name="T117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FR71" style:family="graphic" style:parent-style-name="Body_20_Text">
      <style:graphic-properties draw:stroke="none" draw:fill="none" draw:opacity="0%" style:background-transparency="100%" fo:border-top="none" fo:border-bottom="none" fo:border-left="none" fo:border-right="none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118" style:family="paragraph" style:parent-style-name="Normal">
      <style:paragraph-properties fo:margin-top="0cm" fo:margin-bottom="0cm" fo:margin-left="0.035cm"/>
      <style:text-properties fo:font-size="8pt" style:font-size-asian="8pt"/>
    </style:style>
    <style:style style:name="P119" style:family="paragraph" style:parent-style-name="Header"/>
    <style:style style:name="FR72" style:family="graphic" style:parent-style-name="Header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120" style:family="paragraph" style:parent-style-name="Normal"/>
    <style:style style:name="T120_1" style:family="text">
      <style:text-properties fo:color="#000000" style:font-name="Aptos" fo:font-size="10pt" style:font-name-asian="Aptos" style:font-size-asian="10pt" style:font-name-complex="Aptos" style:font-size-complex="10pt"/>
    </style:style>
    <style:page-layout style:name="pm25">
      <style:page-layout-properties style:print-orientation="portrait" fo:page-width="21.59cm" fo:page-height="27.94cm" fo:padding-top="0cm" fo:margin-top="0.321cm" fo:padding-bottom="0cm" fo:margin-bottom="0cm" fo:padding-left="0cm" fo:margin-left="0.67cm" fo:padding-right="0cm" fo:margin-right="0.706cm"/>
      <style:header-style>
        <style:header-footer-properties fo:min-height="0.349cm" style:dynamic-spacing="true"/>
      </style:header-style>
      <style:footer-style>
        <style:header-footer-properties fo:min-height="0.494cm" style:dynamic-spacing="true"/>
      </style:footer-style>
    </style:page-layout>
    <style:style style:name="P121" style:family="paragraph" style:parent-style-name="Body_20_Text">
      <style:paragraph-properties fo:line-height="6%"/>
      <style:text-properties fo:font-size="10pt" style:font-size-asian="10pt"/>
    </style:style>
    <style:style style:name="FR73" style:family="graphic" style:parent-style-name="Body_20_Text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122" style:family="paragraph" style:parent-style-name="Normal"/>
    <style:style style:name="T122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FR74" style:family="graphic" style:parent-style-name="Body_20_Text">
      <style:graphic-properties draw:stroke="none" draw:fill="none" draw:opacity="0%" style:background-transparency="100%" fo:border-top="none" fo:border-bottom="none" fo:border-left="none" fo:border-right="none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123" style:family="paragraph" style:parent-style-name="Normal">
      <style:paragraph-properties fo:margin-top="0cm" fo:margin-bottom="0cm" fo:margin-left="0.035cm"/>
      <style:text-properties fo:font-size="8pt" style:font-size-asian="8pt"/>
    </style:style>
    <style:style style:name="P124" style:family="paragraph" style:parent-style-name="Header"/>
    <style:style style:name="FR75" style:family="graphic" style:parent-style-name="Header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125" style:family="paragraph" style:parent-style-name="Normal"/>
    <style:style style:name="T125_1" style:family="text">
      <style:text-properties fo:color="#000000" style:font-name="Aptos" fo:font-size="10pt" style:font-name-asian="Aptos" style:font-size-asian="10pt" style:font-name-complex="Aptos" style:font-size-complex="10pt"/>
    </style:style>
    <style:page-layout style:name="pm26">
      <style:page-layout-properties style:print-orientation="portrait" fo:page-width="21.59cm" fo:page-height="27.94cm" fo:padding-top="0cm" fo:margin-top="0.321cm" fo:padding-bottom="0cm" fo:margin-bottom="0cm" fo:padding-left="0cm" fo:margin-left="0.67cm" fo:padding-right="0cm" fo:margin-right="0.706cm"/>
      <style:header-style>
        <style:header-footer-properties fo:min-height="0.349cm" style:dynamic-spacing="true"/>
      </style:header-style>
      <style:footer-style>
        <style:header-footer-properties fo:min-height="0.494cm" style:dynamic-spacing="true"/>
      </style:footer-style>
    </style:page-layout>
    <style:style style:name="P126" style:family="paragraph" style:parent-style-name="Body_20_Text">
      <style:paragraph-properties fo:line-height="6%"/>
      <style:text-properties fo:font-size="10pt" style:font-size-asian="10pt"/>
    </style:style>
    <style:style style:name="FR76" style:family="graphic" style:parent-style-name="Body_20_Text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127" style:family="paragraph" style:parent-style-name="Normal"/>
    <style:style style:name="T127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FR77" style:family="graphic" style:parent-style-name="Body_20_Text">
      <style:graphic-properties draw:stroke="none" draw:fill="none" draw:opacity="0%" style:background-transparency="100%" fo:border-top="none" fo:border-bottom="none" fo:border-left="none" fo:border-right="none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128" style:family="paragraph" style:parent-style-name="Normal">
      <style:paragraph-properties fo:margin-top="0cm" fo:margin-bottom="0cm" fo:margin-left="0.035cm"/>
      <style:text-properties fo:font-size="8pt" style:font-size-asian="8pt"/>
    </style:style>
    <style:style style:name="P129" style:family="paragraph" style:parent-style-name="Header"/>
    <style:style style:name="FR78" style:family="graphic" style:parent-style-name="Header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130" style:family="paragraph" style:parent-style-name="Normal"/>
    <style:style style:name="T130_1" style:family="text">
      <style:text-properties fo:color="#000000" style:font-name="Aptos" fo:font-size="10pt" style:font-name-asian="Aptos" style:font-size-asian="10pt" style:font-name-complex="Aptos" style:font-size-complex="10pt"/>
    </style:style>
    <style:page-layout style:name="pm27">
      <style:page-layout-properties style:print-orientation="portrait" fo:page-width="21.59cm" fo:page-height="27.94cm" fo:padding-top="0cm" fo:margin-top="0.321cm" fo:padding-bottom="0cm" fo:margin-bottom="0cm" fo:padding-left="0cm" fo:margin-left="0.67cm" fo:padding-right="0cm" fo:margin-right="0.706cm"/>
      <style:header-style>
        <style:header-footer-properties fo:min-height="0.349cm" style:dynamic-spacing="true"/>
      </style:header-style>
      <style:footer-style>
        <style:header-footer-properties fo:min-height="0.494cm" style:dynamic-spacing="true"/>
      </style:footer-style>
    </style:page-layout>
    <style:style style:name="P131" style:family="paragraph" style:parent-style-name="Body_20_Text">
      <style:paragraph-properties fo:line-height="6%"/>
      <style:text-properties fo:font-size="10pt" style:font-size-asian="10pt"/>
    </style:style>
    <style:style style:name="FR79" style:family="graphic" style:parent-style-name="Body_20_Text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132" style:family="paragraph" style:parent-style-name="Normal"/>
    <style:style style:name="T132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FR80" style:family="graphic" style:parent-style-name="Body_20_Text">
      <style:graphic-properties draw:stroke="none" draw:fill="none" draw:opacity="0%" style:background-transparency="100%" fo:border-top="none" fo:border-bottom="none" fo:border-left="none" fo:border-right="none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133" style:family="paragraph" style:parent-style-name="Normal">
      <style:paragraph-properties fo:margin-top="0cm" fo:margin-bottom="0cm" fo:margin-left="0.035cm"/>
      <style:text-properties fo:font-size="8pt" style:font-size-asian="8pt"/>
    </style:style>
    <style:style style:name="P134" style:family="paragraph" style:parent-style-name="Header"/>
    <style:style style:name="FR81" style:family="graphic" style:parent-style-name="Header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135" style:family="paragraph" style:parent-style-name="Normal"/>
    <style:style style:name="T135_1" style:family="text">
      <style:text-properties fo:color="#000000" style:font-name="Aptos" fo:font-size="10pt" style:font-name-asian="Aptos" style:font-size-asian="10pt" style:font-name-complex="Aptos" style:font-size-complex="10pt"/>
    </style:style>
    <style:page-layout style:name="pm28">
      <style:page-layout-properties style:print-orientation="portrait" fo:page-width="21.59cm" fo:page-height="27.94cm" fo:padding-top="0cm" fo:margin-top="0cm" fo:padding-bottom="0cm" fo:margin-bottom="0cm" fo:padding-left="0cm" fo:margin-left="0.67cm" fo:padding-right="0cm" fo:margin-right="0.706cm"/>
      <style:header-style>
        <style:header-footer-properties fo:min-height="1.235cm" style:dynamic-spacing="true"/>
      </style:header-style>
      <style:footer-style>
        <style:header-footer-properties fo:min-height="0.494cm" style:dynamic-spacing="true"/>
      </style:footer-style>
    </style:page-layout>
    <style:style style:name="P136" style:family="paragraph" style:parent-style-name="Body_20_Text">
      <style:paragraph-properties fo:line-height="6%"/>
      <style:text-properties fo:font-size="1pt" style:font-size-asian="1pt"/>
    </style:style>
    <style:style style:name="FR82" style:family="graphic" style:parent-style-name="Body_20_Text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137" style:family="paragraph" style:parent-style-name="Normal"/>
    <style:style style:name="T137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P138" style:family="paragraph" style:parent-style-name="Header"/>
    <style:style style:name="FR83" style:family="graphic" style:parent-style-name="Header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139" style:family="paragraph" style:parent-style-name="Normal"/>
    <style:style style:name="T139_1" style:family="text">
      <style:text-properties fo:color="#000000" style:font-name="Aptos" fo:font-size="10pt" style:font-name-asian="Aptos" style:font-size-asian="10pt" style:font-name-complex="Aptos" style:font-size-complex="10pt"/>
    </style:style>
    <style:page-layout style:name="pm29">
      <style:page-layout-properties style:print-orientation="portrait" fo:page-width="21.59cm" fo:page-height="27.94cm" fo:padding-top="0cm" fo:margin-top="0cm" fo:padding-bottom="0cm" fo:margin-bottom="0cm" fo:padding-left="0cm" fo:margin-left="0.67cm" fo:padding-right="0cm" fo:margin-right="0.706cm"/>
      <style:header-style>
        <style:header-footer-properties fo:min-height="2.399cm" style:dynamic-spacing="true"/>
      </style:header-style>
      <style:footer-style>
        <style:header-footer-properties fo:min-height="0.494cm" style:dynamic-spacing="true"/>
      </style:footer-style>
    </style:page-layout>
    <style:style style:name="P140" style:family="paragraph" style:parent-style-name="Body_20_Text">
      <style:paragraph-properties fo:line-height="6%"/>
      <style:text-properties fo:font-size="1pt" style:font-size-asian="1pt"/>
    </style:style>
    <style:style style:name="FR84" style:family="graphic" style:parent-style-name="Body_20_Text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141" style:family="paragraph" style:parent-style-name="Normal"/>
    <style:style style:name="T141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P142" style:family="paragraph" style:parent-style-name="Header"/>
    <style:style style:name="FR85" style:family="graphic" style:parent-style-name="Header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143" style:family="paragraph" style:parent-style-name="Normal"/>
    <style:style style:name="T143_1" style:family="text">
      <style:text-properties fo:color="#000000" style:font-name="Aptos" fo:font-size="10pt" style:font-name-asian="Aptos" style:font-size-asian="10pt" style:font-name-complex="Aptos" style:font-size-complex="10pt"/>
    </style:style>
  </office:automatic-styles>
  <office:master-styles>
    <style:master-page style:name="Standard" style:page-layout-name="pm1">
      <style:header>
        <text:p text:style-name="P1"><draw:frame svg:x="0cm" svg:y="0cm" svg:width="1.441cm" svg:height="0.96cm" draw:style-name="FR1" text:anchor-type="page" draw:z-index="4"><draw:text-box fo:min-height="0.96cm"><text:p text:style-name="P2"><text:span text:style-name="T2_1">OFFICIAL</text:span></text:p></draw:text-box><svg:desc>OFFICIAL</svg:desc></draw:frame><draw:frame svg:x="0.564cm" svg:y="0.323cm" svg:width="8.722cm" svg:height="0.386cm" draw:style-name="FR2" text:anchor-type="page" draw:z-index="20"><draw:text-box><text:p text:style-name="P3"/></draw:text-box></draw:frame></text:p>
      </style:header>
      <style:footer>
        <text:p text:style-name="P4"><draw:frame svg:x="0cm" svg:y="0cm" svg:width="1.441cm" svg:height="0.96cm" draw:style-name="FR3" text:anchor-type="page" draw:z-index="18"><draw:text-box fo:min-height="0.96cm"><text:p text:style-name="P5"><text:span text:style-name="T5_1">OFFICIAL</text:span></text:p></draw:text-box><svg:desc>OFFICIAL</svg:desc></draw:frame></text:p>
      </style:footer>
    </style:master-page>
    <style:master-page style:name="MasterPage1" style:page-layout-name="pm2">
      <style:header>
        <text:p text:style-name="P6"><draw:frame svg:x="0cm" svg:y="0cm" svg:width="1.441cm" svg:height="0.96cm" draw:style-name="FR4" text:anchor-type="page" draw:z-index="4"><draw:text-box fo:min-height="0.96cm"><text:p text:style-name="P7"><text:span text:style-name="T7_1">OFFICIAL</text:span></text:p></draw:text-box><svg:desc>OFFICIAL</svg:desc></draw:frame><draw:frame svg:x="0.564cm" svg:y="0.323cm" svg:width="8.722cm" svg:height="0.386cm" draw:style-name="FR5" text:anchor-type="page" draw:z-index="20"><draw:text-box><text:p text:style-name="P8"/></draw:text-box></draw:frame></text:p>
      </style:header>
      <style:footer>
        <text:p text:style-name="P9"><draw:frame svg:x="0cm" svg:y="0cm" svg:width="1.441cm" svg:height="0.96cm" draw:style-name="FR6" text:anchor-type="page" draw:z-index="18"><draw:text-box fo:min-height="0.96cm"><text:p text:style-name="P10"><text:span text:style-name="T10_1">OFFICIAL</text:span></text:p></draw:text-box><svg:desc>OFFICIAL</svg:desc></draw:frame></text:p>
      </style:footer>
    </style:master-page>
    <style:master-page style:name="MasterPage2" style:page-layout-name="pm3">
      <style:header>
        <text:p text:style-name="P11"><draw:frame svg:x="0cm" svg:y="0cm" svg:width="1.441cm" svg:height="0.96cm" draw:style-name="FR7" text:anchor-type="page" draw:z-index="4"><draw:text-box fo:min-height="0.96cm"><text:p text:style-name="P12"><text:span text:style-name="T12_1">OFFICIAL</text:span></text:p></draw:text-box><svg:desc>OFFICIAL</svg:desc></draw:frame><draw:frame svg:x="0.564cm" svg:y="0.323cm" svg:width="8.722cm" svg:height="0.386cm" draw:style-name="FR8" text:anchor-type="page" draw:z-index="20"><draw:text-box><text:p text:style-name="P13"/></draw:text-box></draw:frame></text:p>
      </style:header>
      <style:footer>
        <text:p text:style-name="P14"><draw:frame svg:x="0cm" svg:y="0cm" svg:width="1.441cm" svg:height="0.96cm" draw:style-name="FR9" text:anchor-type="page" draw:z-index="18"><draw:text-box fo:min-height="0.96cm"><text:p text:style-name="P15"><text:span text:style-name="T15_1">OFFICIAL</text:span></text:p></draw:text-box><svg:desc>OFFICIAL</svg:desc></draw:frame></text:p>
      </style:footer>
    </style:master-page>
    <style:master-page style:name="MasterPage3" style:page-layout-name="pm4">
      <style:header>
        <text:p text:style-name="P16"><draw:frame svg:x="0cm" svg:y="0cm" svg:width="1.441cm" svg:height="0.96cm" draw:style-name="FR10" text:anchor-type="page" draw:z-index="6"><draw:text-box fo:min-height="0.96cm"><text:p text:style-name="P17"><text:span text:style-name="T17_1">OFFICIAL</text:span></text:p></draw:text-box><svg:desc>OFFICIAL</svg:desc></draw:frame><draw:frame svg:x="0.564cm" svg:y="0.323cm" svg:width="8.722cm" svg:height="0.386cm" draw:style-name="FR11" text:anchor-type="page" draw:z-index="21"><draw:text-box><text:p text:style-name="P18"/></draw:text-box></draw:frame></text:p>
      </style:header>
      <style:footer>
        <text:p text:style-name="P19"><draw:frame svg:x="0cm" svg:y="0cm" svg:width="1.441cm" svg:height="0.96cm" draw:style-name="FR12" text:anchor-type="page" draw:z-index="18"><draw:text-box fo:min-height="0.96cm"><text:p text:style-name="P20"><text:span text:style-name="T20_1">OFFICIAL</text:span></text:p></draw:text-box><svg:desc>OFFICIAL</svg:desc></draw:frame></text:p>
      </style:footer>
    </style:master-page>
    <style:master-page style:name="MasterPage4" style:page-layout-name="pm5">
      <style:header>
        <text:p text:style-name="P21"><draw:frame svg:x="0cm" svg:y="0cm" svg:width="1.441cm" svg:height="0.96cm" draw:style-name="FR13" text:anchor-type="page" draw:z-index="8"><draw:text-box fo:min-height="0.96cm"><text:p text:style-name="P22"><text:span text:style-name="T22_1">OFFICIAL</text:span></text:p></draw:text-box><svg:desc>OFFICIAL</svg:desc></draw:frame><draw:frame svg:x="0.564cm" svg:y="0.323cm" svg:width="8.722cm" svg:height="0.386cm" draw:style-name="FR14" text:anchor-type="page" draw:z-index="22"><draw:text-box><text:p text:style-name="P23"/></draw:text-box></draw:frame></text:p>
      </style:header>
      <style:footer>
        <text:p text:style-name="P24"><draw:frame svg:x="0cm" svg:y="0cm" svg:width="1.441cm" svg:height="0.96cm" draw:style-name="FR15" text:anchor-type="page" draw:z-index="18"><draw:text-box fo:min-height="0.96cm"><text:p text:style-name="P25"><text:span text:style-name="T25_1">OFFICIAL</text:span></text:p></draw:text-box><svg:desc>OFFICIAL</svg:desc></draw:frame></text:p>
      </style:footer>
    </style:master-page>
    <style:master-page style:name="MasterPage5" style:page-layout-name="pm6">
      <style:header>
        <text:p text:style-name="P26"><draw:frame svg:x="0cm" svg:y="0cm" svg:width="1.441cm" svg:height="0.96cm" draw:style-name="FR16" text:anchor-type="page" draw:z-index="8"><draw:text-box fo:min-height="0.96cm"><text:p text:style-name="P27"><text:span text:style-name="T27_1">OFFICIAL</text:span></text:p></draw:text-box><svg:desc>OFFICIAL</svg:desc></draw:frame><draw:frame svg:x="0.564cm" svg:y="0.323cm" svg:width="8.722cm" svg:height="0.386cm" draw:style-name="FR17" text:anchor-type="page" draw:z-index="22"><draw:text-box><text:p text:style-name="P28"/></draw:text-box></draw:frame></text:p>
      </style:header>
      <style:footer>
        <text:p text:style-name="P29"><draw:frame svg:x="0cm" svg:y="0cm" svg:width="1.441cm" svg:height="0.96cm" draw:style-name="FR18" text:anchor-type="page" draw:z-index="18"><draw:text-box fo:min-height="0.96cm"><text:p text:style-name="P30"><text:span text:style-name="T30_1">OFFICIAL</text:span></text:p></draw:text-box><svg:desc>OFFICIAL</svg:desc></draw:frame></text:p>
      </style:footer>
    </style:master-page>
    <style:master-page style:name="MasterPage6" style:page-layout-name="pm7">
      <style:header>
        <text:p text:style-name="P31"><draw:frame svg:x="0cm" svg:y="0cm" svg:width="1.441cm" svg:height="0.96cm" draw:style-name="FR19" text:anchor-type="page" draw:z-index="8"><draw:text-box fo:min-height="0.96cm"><text:p text:style-name="P32"><text:span text:style-name="T32_1">OFFICIAL</text:span></text:p></draw:text-box><svg:desc>OFFICIAL</svg:desc></draw:frame><draw:frame svg:x="0.564cm" svg:y="0.323cm" svg:width="8.722cm" svg:height="0.386cm" draw:style-name="FR20" text:anchor-type="page" draw:z-index="22"><draw:text-box><text:p text:style-name="P33"/></draw:text-box></draw:frame></text:p>
      </style:header>
      <style:footer>
        <text:p text:style-name="P34"><draw:frame svg:x="0cm" svg:y="0cm" svg:width="1.441cm" svg:height="0.96cm" draw:style-name="FR21" text:anchor-type="page" draw:z-index="18"><draw:text-box fo:min-height="0.96cm"><text:p text:style-name="P35"><text:span text:style-name="T35_1">OFFICIAL</text:span></text:p></draw:text-box><svg:desc>OFFICIAL</svg:desc></draw:frame></text:p>
      </style:footer>
    </style:master-page>
    <style:master-page style:name="MasterPage7" style:page-layout-name="pm8">
      <style:header>
        <text:p text:style-name="P36"><draw:frame svg:x="0cm" svg:y="0cm" svg:width="1.441cm" svg:height="0.96cm" draw:style-name="FR22" text:anchor-type="page" draw:z-index="8"><draw:text-box fo:min-height="0.96cm"><text:p text:style-name="P37"><text:span text:style-name="T37_1">OFFICIAL</text:span></text:p></draw:text-box><svg:desc>OFFICIAL</svg:desc></draw:frame><draw:frame svg:x="0.564cm" svg:y="0.323cm" svg:width="8.722cm" svg:height="0.386cm" draw:style-name="FR23" text:anchor-type="page" draw:z-index="22"><draw:text-box><text:p text:style-name="P38"/></draw:text-box></draw:frame></text:p>
      </style:header>
      <style:footer>
        <text:p text:style-name="P39"><draw:frame svg:x="0cm" svg:y="0cm" svg:width="1.441cm" svg:height="0.96cm" draw:style-name="FR24" text:anchor-type="page" draw:z-index="18"><draw:text-box fo:min-height="0.96cm"><text:p text:style-name="P40"><text:span text:style-name="T40_1">OFFICIAL</text:span></text:p></draw:text-box><svg:desc>OFFICIAL</svg:desc></draw:frame></text:p>
      </style:footer>
    </style:master-page>
    <style:master-page style:name="MasterPage8" style:page-layout-name="pm9">
      <style:header>
        <text:p text:style-name="P41"><draw:frame svg:x="0cm" svg:y="0cm" svg:width="1.441cm" svg:height="0.96cm" draw:style-name="FR25" text:anchor-type="page" draw:z-index="8"><draw:text-box fo:min-height="0.96cm"><text:p text:style-name="P42"><text:span text:style-name="T42_1">OFFICIAL</text:span></text:p></draw:text-box><svg:desc>OFFICIAL</svg:desc></draw:frame><draw:frame svg:x="0.564cm" svg:y="0.323cm" svg:width="8.722cm" svg:height="0.386cm" draw:style-name="FR26" text:anchor-type="page" draw:z-index="22"><draw:text-box><text:p text:style-name="P43"/></draw:text-box></draw:frame></text:p>
      </style:header>
      <style:footer>
        <text:p text:style-name="P44"><draw:frame svg:x="0cm" svg:y="0cm" svg:width="1.441cm" svg:height="0.96cm" draw:style-name="FR27" text:anchor-type="page" draw:z-index="18"><draw:text-box fo:min-height="0.96cm"><text:p text:style-name="P45"><text:span text:style-name="T45_1">OFFICIAL</text:span></text:p></draw:text-box><svg:desc>OFFICIAL</svg:desc></draw:frame></text:p>
      </style:footer>
    </style:master-page>
    <style:master-page style:name="MasterPage9" style:page-layout-name="pm10">
      <style:header>
        <text:p text:style-name="P46"><draw:frame svg:x="0cm" svg:y="0cm" svg:width="1.441cm" svg:height="0.96cm" draw:style-name="FR28" text:anchor-type="page" draw:z-index="8"><draw:text-box fo:min-height="0.96cm"><text:p text:style-name="P47"><text:span text:style-name="T47_1">OFFICIAL</text:span></text:p></draw:text-box><svg:desc>OFFICIAL</svg:desc></draw:frame><draw:frame svg:x="0.564cm" svg:y="0.323cm" svg:width="8.722cm" svg:height="0.386cm" draw:style-name="FR29" text:anchor-type="page" draw:z-index="22"><draw:text-box><text:p text:style-name="P48"/></draw:text-box></draw:frame></text:p>
      </style:header>
      <style:footer>
        <text:p text:style-name="P49"><draw:frame svg:x="0cm" svg:y="0cm" svg:width="1.441cm" svg:height="0.96cm" draw:style-name="FR30" text:anchor-type="page" draw:z-index="18"><draw:text-box fo:min-height="0.96cm"><text:p text:style-name="P50"><text:span text:style-name="T50_1">OFFICIAL</text:span></text:p></draw:text-box><svg:desc>OFFICIAL</svg:desc></draw:frame></text:p>
      </style:footer>
    </style:master-page>
    <style:master-page style:name="MasterPage10" style:page-layout-name="pm11">
      <style:header>
        <text:p text:style-name="P51"><draw:frame svg:x="0cm" svg:y="0cm" svg:width="1.441cm" svg:height="0.96cm" draw:style-name="FR31" text:anchor-type="page" draw:z-index="8"><draw:text-box fo:min-height="0.96cm"><text:p text:style-name="P52"><text:span text:style-name="T52_1">OFFICIAL</text:span></text:p></draw:text-box><svg:desc>OFFICIAL</svg:desc></draw:frame><draw:frame svg:x="0.564cm" svg:y="0.323cm" svg:width="8.722cm" svg:height="0.386cm" draw:style-name="FR32" text:anchor-type="page" draw:z-index="22"><draw:text-box><text:p text:style-name="P53"/></draw:text-box></draw:frame></text:p>
      </style:header>
      <style:footer>
        <text:p text:style-name="P54"><draw:frame svg:x="0cm" svg:y="0cm" svg:width="1.441cm" svg:height="0.96cm" draw:style-name="FR33" text:anchor-type="page" draw:z-index="18"><draw:text-box fo:min-height="0.96cm"><text:p text:style-name="P55"><text:span text:style-name="T55_1">OFFICIAL</text:span></text:p></draw:text-box><svg:desc>OFFICIAL</svg:desc></draw:frame></text:p>
      </style:footer>
    </style:master-page>
    <style:master-page style:name="MasterPage11" style:page-layout-name="pm12">
      <style:header>
        <text:p text:style-name="P56"><draw:frame svg:x="0cm" svg:y="0cm" svg:width="1.441cm" svg:height="0.96cm" draw:style-name="FR34" text:anchor-type="page" draw:z-index="8"><draw:text-box fo:min-height="0.96cm"><text:p text:style-name="P57"><text:span text:style-name="T57_1">OFFICIAL</text:span></text:p></draw:text-box><svg:desc>OFFICIAL</svg:desc></draw:frame><draw:frame svg:x="0.564cm" svg:y="0.323cm" svg:width="8.722cm" svg:height="0.386cm" draw:style-name="FR35" text:anchor-type="page" draw:z-index="22"><draw:text-box><text:p text:style-name="P58"/></draw:text-box></draw:frame></text:p>
      </style:header>
      <style:footer>
        <text:p text:style-name="P59"><draw:frame svg:x="0cm" svg:y="0cm" svg:width="1.441cm" svg:height="0.96cm" draw:style-name="FR36" text:anchor-type="page" draw:z-index="18"><draw:text-box fo:min-height="0.96cm"><text:p text:style-name="P60"><text:span text:style-name="T60_1">OFFICIAL</text:span></text:p></draw:text-box><svg:desc>OFFICIAL</svg:desc></draw:frame></text:p>
      </style:footer>
    </style:master-page>
    <style:master-page style:name="MasterPage12" style:page-layout-name="pm13">
      <style:header>
        <text:p text:style-name="P61"><draw:frame svg:x="0cm" svg:y="0cm" svg:width="1.441cm" svg:height="0.96cm" draw:style-name="FR37" text:anchor-type="page" draw:z-index="8"><draw:text-box fo:min-height="0.96cm"><text:p text:style-name="P62"><text:span text:style-name="T62_1">OFFICIAL</text:span></text:p></draw:text-box><svg:desc>OFFICIAL</svg:desc></draw:frame><draw:frame svg:x="0.564cm" svg:y="0.323cm" svg:width="8.722cm" svg:height="0.386cm" draw:style-name="FR38" text:anchor-type="page" draw:z-index="22"><draw:text-box><text:p text:style-name="P63"/></draw:text-box></draw:frame></text:p>
      </style:header>
      <style:footer>
        <text:p text:style-name="P64"><draw:frame svg:x="0cm" svg:y="0cm" svg:width="1.441cm" svg:height="0.96cm" draw:style-name="FR39" text:anchor-type="page" draw:z-index="18"><draw:text-box fo:min-height="0.96cm"><text:p text:style-name="P65"><text:span text:style-name="T65_1">OFFICIAL</text:span></text:p></draw:text-box><svg:desc>OFFICIAL</svg:desc></draw:frame></text:p>
      </style:footer>
    </style:master-page>
    <style:master-page style:name="MasterPage13" style:page-layout-name="pm14">
      <style:header>
        <text:p text:style-name="P66"><draw:frame svg:x="0cm" svg:y="0cm" svg:width="1.441cm" svg:height="0.96cm" draw:style-name="FR40" text:anchor-type="page" draw:z-index="8"><draw:text-box fo:min-height="0.96cm"><text:p text:style-name="P67"><text:span text:style-name="T67_1">OFFICIAL</text:span></text:p></draw:text-box><svg:desc>OFFICIAL</svg:desc></draw:frame><draw:frame svg:x="0.564cm" svg:y="0.323cm" svg:width="8.722cm" svg:height="0.386cm" draw:style-name="FR41" text:anchor-type="page" draw:z-index="22"><draw:text-box><text:p text:style-name="P68"/></draw:text-box></draw:frame></text:p>
      </style:header>
      <style:footer>
        <text:p text:style-name="P69"><draw:frame svg:x="0cm" svg:y="0cm" svg:width="1.441cm" svg:height="0.96cm" draw:style-name="FR42" text:anchor-type="page" draw:z-index="18"><draw:text-box fo:min-height="0.96cm"><text:p text:style-name="P70"><text:span text:style-name="T70_1">OFFICIAL</text:span></text:p></draw:text-box><svg:desc>OFFICIAL</svg:desc></draw:frame></text:p>
      </style:footer>
    </style:master-page>
    <style:master-page style:name="MasterPage14" style:page-layout-name="pm15">
      <style:header>
        <text:p text:style-name="P71"><draw:frame svg:x="0cm" svg:y="0cm" svg:width="1.441cm" svg:height="0.96cm" draw:style-name="FR43" text:anchor-type="page" draw:z-index="8"><draw:text-box fo:min-height="0.96cm"><text:p text:style-name="P72"><text:span text:style-name="T72_1">OFFICIAL</text:span></text:p></draw:text-box><svg:desc>OFFICIAL</svg:desc></draw:frame><draw:frame svg:x="0.564cm" svg:y="0.323cm" svg:width="8.722cm" svg:height="0.386cm" draw:style-name="FR44" text:anchor-type="page" draw:z-index="22"><draw:text-box><text:p text:style-name="P73"/></draw:text-box></draw:frame></text:p>
      </style:header>
      <style:footer>
        <text:p text:style-name="P74"><draw:frame svg:x="0cm" svg:y="0cm" svg:width="1.441cm" svg:height="0.96cm" draw:style-name="FR45" text:anchor-type="page" draw:z-index="18"><draw:text-box fo:min-height="0.96cm"><text:p text:style-name="P75"><text:span text:style-name="T75_1">OFFICIAL</text:span></text:p></draw:text-box><svg:desc>OFFICIAL</svg:desc></draw:frame></text:p>
      </style:footer>
    </style:master-page>
    <style:master-page style:name="MasterPage15" style:page-layout-name="pm16">
      <style:header>
        <text:p text:style-name="P76"><draw:frame svg:x="0cm" svg:y="0cm" svg:width="1.441cm" svg:height="0.96cm" draw:style-name="FR46" text:anchor-type="page" draw:z-index="8"><draw:text-box fo:min-height="0.96cm"><text:p text:style-name="P77"><text:span text:style-name="T77_1">OFFICIAL</text:span></text:p></draw:text-box><svg:desc>OFFICIAL</svg:desc></draw:frame><draw:frame svg:x="0.564cm" svg:y="0.323cm" svg:width="8.722cm" svg:height="0.386cm" draw:style-name="FR47" text:anchor-type="page" draw:z-index="22"><draw:text-box><text:p text:style-name="P78"/></draw:text-box></draw:frame></text:p>
      </style:header>
      <style:footer>
        <text:p text:style-name="P79"><draw:frame svg:x="0cm" svg:y="0cm" svg:width="1.441cm" svg:height="0.96cm" draw:style-name="FR48" text:anchor-type="page" draw:z-index="18"><draw:text-box fo:min-height="0.96cm"><text:p text:style-name="P80"><text:span text:style-name="T80_1">OFFICIAL</text:span></text:p></draw:text-box><svg:desc>OFFICIAL</svg:desc></draw:frame></text:p>
      </style:footer>
    </style:master-page>
    <style:master-page style:name="MasterPage16" style:page-layout-name="pm17">
      <style:header>
        <text:p text:style-name="P81"><draw:frame svg:x="0cm" svg:y="0cm" svg:width="1.441cm" svg:height="0.96cm" draw:style-name="FR49" text:anchor-type="page" draw:z-index="8"><draw:text-box fo:min-height="0.96cm"><text:p text:style-name="P82"><text:span text:style-name="T82_1">OFFICIAL</text:span></text:p></draw:text-box><svg:desc>OFFICIAL</svg:desc></draw:frame><draw:frame svg:x="0.564cm" svg:y="0.323cm" svg:width="8.722cm" svg:height="0.386cm" draw:style-name="FR50" text:anchor-type="page" draw:z-index="22"><draw:text-box><text:p text:style-name="P83"/></draw:text-box></draw:frame></text:p>
      </style:header>
      <style:footer>
        <text:p text:style-name="P84"><draw:frame svg:x="0cm" svg:y="0cm" svg:width="1.441cm" svg:height="0.96cm" draw:style-name="FR51" text:anchor-type="page" draw:z-index="18"><draw:text-box fo:min-height="0.96cm"><text:p text:style-name="P85"><text:span text:style-name="T85_1">OFFICIAL</text:span></text:p></draw:text-box><svg:desc>OFFICIAL</svg:desc></draw:frame></text:p>
      </style:footer>
    </style:master-page>
    <style:master-page style:name="MasterPage17" style:page-layout-name="pm18">
      <style:header>
        <text:p text:style-name="P86"><draw:frame svg:x="0cm" svg:y="0cm" svg:width="1.441cm" svg:height="0.96cm" draw:style-name="FR52" text:anchor-type="page" draw:z-index="8"><draw:text-box fo:min-height="0.96cm"><text:p text:style-name="P87"><text:span text:style-name="T87_1">OFFICIAL</text:span></text:p></draw:text-box><svg:desc>OFFICIAL</svg:desc></draw:frame><draw:frame svg:x="0.564cm" svg:y="0.323cm" svg:width="8.722cm" svg:height="0.386cm" draw:style-name="FR53" text:anchor-type="page" draw:z-index="22"><draw:text-box><text:p text:style-name="P88"/></draw:text-box></draw:frame></text:p>
      </style:header>
      <style:footer>
        <text:p text:style-name="P89"><draw:frame svg:x="0cm" svg:y="0cm" svg:width="1.441cm" svg:height="0.96cm" draw:style-name="FR54" text:anchor-type="page" draw:z-index="18"><draw:text-box fo:min-height="0.96cm"><text:p text:style-name="P90"><text:span text:style-name="T90_1">OFFICIAL</text:span></text:p></draw:text-box><svg:desc>OFFICIAL</svg:desc></draw:frame></text:p>
      </style:footer>
    </style:master-page>
    <style:master-page style:name="MasterPage18" style:page-layout-name="pm19">
      <style:header>
        <text:p text:style-name="P91"><draw:frame svg:x="0cm" svg:y="0cm" svg:width="1.441cm" svg:height="0.96cm" draw:style-name="FR55" text:anchor-type="page" draw:z-index="8"><draw:text-box fo:min-height="0.96cm"><text:p text:style-name="P92"><text:span text:style-name="T92_1">OFFICIAL</text:span></text:p></draw:text-box><svg:desc>OFFICIAL</svg:desc></draw:frame><draw:frame svg:x="0.564cm" svg:y="0.323cm" svg:width="8.722cm" svg:height="0.386cm" draw:style-name="FR56" text:anchor-type="page" draw:z-index="22"><draw:text-box><text:p text:style-name="P93"/></draw:text-box></draw:frame></text:p>
      </style:header>
      <style:footer>
        <text:p text:style-name="P94"><draw:frame svg:x="0cm" svg:y="0cm" svg:width="1.441cm" svg:height="0.96cm" draw:style-name="FR57" text:anchor-type="page" draw:z-index="18"><draw:text-box fo:min-height="0.96cm"><text:p text:style-name="P95"><text:span text:style-name="T95_1">OFFICIAL</text:span></text:p></draw:text-box><svg:desc>OFFICIAL</svg:desc></draw:frame></text:p>
      </style:footer>
    </style:master-page>
    <style:master-page style:name="MasterPage19" style:page-layout-name="pm20">
      <style:header>
        <text:p text:style-name="P96"><draw:frame svg:x="0cm" svg:y="0cm" svg:width="1.441cm" svg:height="0.96cm" draw:style-name="FR58" text:anchor-type="page" draw:z-index="8"><draw:text-box fo:min-height="0.96cm"><text:p text:style-name="P97"><text:span text:style-name="T97_1">OFFICIAL</text:span></text:p></draw:text-box><svg:desc>OFFICIAL</svg:desc></draw:frame><draw:frame svg:x="0.564cm" svg:y="0.323cm" svg:width="8.722cm" svg:height="0.386cm" draw:style-name="FR59" text:anchor-type="page" draw:z-index="22"><draw:text-box><text:p text:style-name="P98"/></draw:text-box></draw:frame></text:p>
      </style:header>
      <style:footer>
        <text:p text:style-name="P99"><draw:frame svg:x="0cm" svg:y="0cm" svg:width="1.441cm" svg:height="0.96cm" draw:style-name="FR60" text:anchor-type="page" draw:z-index="18"><draw:text-box fo:min-height="0.96cm"><text:p text:style-name="P100"><text:span text:style-name="T100_1">OFFICIAL</text:span></text:p></draw:text-box><svg:desc>OFFICIAL</svg:desc></draw:frame></text:p>
      </style:footer>
    </style:master-page>
    <style:master-page style:name="MasterPage20" style:page-layout-name="pm21">
      <style:header>
        <text:p text:style-name="P101"><draw:frame svg:x="0cm" svg:y="0cm" svg:width="1.441cm" svg:height="0.96cm" draw:style-name="FR61" text:anchor-type="page" draw:z-index="8"><draw:text-box fo:min-height="0.96cm"><text:p text:style-name="P102"><text:span text:style-name="T102_1">OFFICIAL</text:span></text:p></draw:text-box><svg:desc>OFFICIAL</svg:desc></draw:frame><draw:frame svg:x="0.564cm" svg:y="0.323cm" svg:width="8.722cm" svg:height="0.386cm" draw:style-name="FR62" text:anchor-type="page" draw:z-index="22"><draw:text-box><text:p text:style-name="P103"/></draw:text-box></draw:frame></text:p>
      </style:header>
      <style:footer>
        <text:p text:style-name="P104"><draw:frame svg:x="0cm" svg:y="0cm" svg:width="1.441cm" svg:height="0.96cm" draw:style-name="FR63" text:anchor-type="page" draw:z-index="18"><draw:text-box fo:min-height="0.96cm"><text:p text:style-name="P105"><text:span text:style-name="T105_1">OFFICIAL</text:span></text:p></draw:text-box><svg:desc>OFFICIAL</svg:desc></draw:frame></text:p>
      </style:footer>
    </style:master-page>
    <style:master-page style:name="MasterPage21" style:page-layout-name="pm22">
      <style:header>
        <text:p text:style-name="P106"><draw:frame svg:x="0cm" svg:y="0cm" svg:width="1.441cm" svg:height="0.96cm" draw:style-name="FR64" text:anchor-type="page" draw:z-index="8"><draw:text-box fo:min-height="0.96cm"><text:p text:style-name="P107"><text:span text:style-name="T107_1">OFFICIAL</text:span></text:p></draw:text-box><svg:desc>OFFICIAL</svg:desc></draw:frame><draw:frame svg:x="0.564cm" svg:y="0.323cm" svg:width="8.722cm" svg:height="0.386cm" draw:style-name="FR65" text:anchor-type="page" draw:z-index="22"><draw:text-box><text:p text:style-name="P108"/></draw:text-box></draw:frame></text:p>
      </style:header>
      <style:footer>
        <text:p text:style-name="P109"><draw:frame svg:x="0cm" svg:y="0cm" svg:width="1.441cm" svg:height="0.96cm" draw:style-name="FR66" text:anchor-type="page" draw:z-index="18"><draw:text-box fo:min-height="0.96cm"><text:p text:style-name="P110"><text:span text:style-name="T110_1">OFFICIAL</text:span></text:p></draw:text-box><svg:desc>OFFICIAL</svg:desc></draw:frame></text:p>
      </style:footer>
    </style:master-page>
    <style:master-page style:name="MasterPage22" style:page-layout-name="pm23">
      <style:header>
        <text:p text:style-name="P111"><draw:frame svg:x="0cm" svg:y="0cm" svg:width="1.441cm" svg:height="0.96cm" draw:style-name="FR67" text:anchor-type="page" draw:z-index="8"><draw:text-box fo:min-height="0.96cm"><text:p text:style-name="P112"><text:span text:style-name="T112_1">OFFICIAL</text:span></text:p></draw:text-box><svg:desc>OFFICIAL</svg:desc></draw:frame><draw:frame svg:x="0.564cm" svg:y="0.323cm" svg:width="8.722cm" svg:height="0.386cm" draw:style-name="FR68" text:anchor-type="page" draw:z-index="22"><draw:text-box><text:p text:style-name="P113"/></draw:text-box></draw:frame></text:p>
      </style:header>
      <style:footer>
        <text:p text:style-name="P114"><draw:frame svg:x="0cm" svg:y="0cm" svg:width="1.441cm" svg:height="0.96cm" draw:style-name="FR69" text:anchor-type="page" draw:z-index="18"><draw:text-box fo:min-height="0.96cm"><text:p text:style-name="P115"><text:span text:style-name="T115_1">OFFICIAL</text:span></text:p></draw:text-box><svg:desc>OFFICIAL</svg:desc></draw:frame></text:p>
      </style:footer>
    </style:master-page>
    <style:master-page style:name="MasterPage23" style:page-layout-name="pm24">
      <style:header>
        <text:p text:style-name="P116"><draw:frame svg:x="0cm" svg:y="0cm" svg:width="1.441cm" svg:height="0.96cm" draw:style-name="FR70" text:anchor-type="page" draw:z-index="8"><draw:text-box fo:min-height="0.96cm"><text:p text:style-name="P117"><text:span text:style-name="T117_1">OFFICIAL</text:span></text:p></draw:text-box><svg:desc>OFFICIAL</svg:desc></draw:frame><draw:frame svg:x="0.564cm" svg:y="0.323cm" svg:width="8.722cm" svg:height="0.386cm" draw:style-name="FR71" text:anchor-type="page" draw:z-index="22"><draw:text-box><text:p text:style-name="P118"/></draw:text-box></draw:frame></text:p>
      </style:header>
      <style:footer>
        <text:p text:style-name="P119"><draw:frame svg:x="0cm" svg:y="0cm" svg:width="1.441cm" svg:height="0.96cm" draw:style-name="FR72" text:anchor-type="page" draw:z-index="18"><draw:text-box fo:min-height="0.96cm"><text:p text:style-name="P120"><text:span text:style-name="T120_1">OFFICIAL</text:span></text:p></draw:text-box><svg:desc>OFFICIAL</svg:desc></draw:frame></text:p>
      </style:footer>
    </style:master-page>
    <style:master-page style:name="MasterPage24" style:page-layout-name="pm25">
      <style:header>
        <text:p text:style-name="P121"><draw:frame svg:x="0cm" svg:y="0cm" svg:width="1.441cm" svg:height="0.96cm" draw:style-name="FR73" text:anchor-type="page" draw:z-index="8"><draw:text-box fo:min-height="0.96cm"><text:p text:style-name="P122"><text:span text:style-name="T122_1">OFFICIAL</text:span></text:p></draw:text-box><svg:desc>OFFICIAL</svg:desc></draw:frame><draw:frame svg:x="0.564cm" svg:y="0.323cm" svg:width="8.722cm" svg:height="0.386cm" draw:style-name="FR74" text:anchor-type="page" draw:z-index="22"><draw:text-box><text:p text:style-name="P123"/></draw:text-box></draw:frame></text:p>
      </style:header>
      <style:footer>
        <text:p text:style-name="P124"><draw:frame svg:x="0cm" svg:y="0cm" svg:width="1.441cm" svg:height="0.96cm" draw:style-name="FR75" text:anchor-type="page" draw:z-index="18"><draw:text-box fo:min-height="0.96cm"><text:p text:style-name="P125"><text:span text:style-name="T125_1">OFFICIAL</text:span></text:p></draw:text-box><svg:desc>OFFICIAL</svg:desc></draw:frame></text:p>
      </style:footer>
    </style:master-page>
    <style:master-page style:name="MasterPage25" style:page-layout-name="pm26">
      <style:header>
        <text:p text:style-name="P126"><draw:frame svg:x="0cm" svg:y="0cm" svg:width="1.441cm" svg:height="0.96cm" draw:style-name="FR76" text:anchor-type="page" draw:z-index="8"><draw:text-box fo:min-height="0.96cm"><text:p text:style-name="P127"><text:span text:style-name="T127_1">OFFICIAL</text:span></text:p></draw:text-box><svg:desc>OFFICIAL</svg:desc></draw:frame><draw:frame svg:x="0.564cm" svg:y="0.323cm" svg:width="8.722cm" svg:height="0.386cm" draw:style-name="FR77" text:anchor-type="page" draw:z-index="22"><draw:text-box><text:p text:style-name="P128"/></draw:text-box></draw:frame></text:p>
      </style:header>
      <style:footer>
        <text:p text:style-name="P129"><draw:frame svg:x="0cm" svg:y="0cm" svg:width="1.441cm" svg:height="0.96cm" draw:style-name="FR78" text:anchor-type="page" draw:z-index="18"><draw:text-box fo:min-height="0.96cm"><text:p text:style-name="P130"><text:span text:style-name="T130_1">OFFICIAL</text:span></text:p></draw:text-box><svg:desc>OFFICIAL</svg:desc></draw:frame></text:p>
      </style:footer>
    </style:master-page>
    <style:master-page style:name="MasterPage26" style:page-layout-name="pm27">
      <style:header>
        <text:p text:style-name="P131"><draw:frame svg:x="0cm" svg:y="0cm" svg:width="1.441cm" svg:height="0.96cm" draw:style-name="FR79" text:anchor-type="page" draw:z-index="8"><draw:text-box fo:min-height="0.96cm"><text:p text:style-name="P132"><text:span text:style-name="T132_1">OFFICIAL</text:span></text:p></draw:text-box><svg:desc>OFFICIAL</svg:desc></draw:frame><draw:frame svg:x="0.564cm" svg:y="0.323cm" svg:width="8.722cm" svg:height="0.386cm" draw:style-name="FR80" text:anchor-type="page" draw:z-index="22"><draw:text-box><text:p text:style-name="P133"/></draw:text-box></draw:frame></text:p>
      </style:header>
      <style:footer>
        <text:p text:style-name="P134"><draw:frame svg:x="0cm" svg:y="0cm" svg:width="1.441cm" svg:height="0.96cm" draw:style-name="FR81" text:anchor-type="page" draw:z-index="18"><draw:text-box fo:min-height="0.96cm"><text:p text:style-name="P135"><text:span text:style-name="T135_1">OFFICIAL</text:span></text:p></draw:text-box><svg:desc>OFFICIAL</svg:desc></draw:frame></text:p>
      </style:footer>
    </style:master-page>
    <style:master-page style:name="MasterPage27" style:page-layout-name="pm28">
      <style:header>
        <text:p text:style-name="P136"><draw:frame svg:x="0cm" svg:y="0cm" svg:width="1.441cm" svg:height="0.96cm" draw:style-name="FR82" text:anchor-type="page" draw:z-index="10"><draw:text-box fo:min-height="0.96cm"><text:p text:style-name="P137"><text:span text:style-name="T137_1">OFFICIAL</text:span></text:p></draw:text-box><svg:desc>OFFICIAL</svg:desc></draw:frame></text:p>
      </style:header>
      <style:footer>
        <text:p text:style-name="P138"><draw:frame svg:x="0cm" svg:y="0cm" svg:width="1.441cm" svg:height="0.96cm" draw:style-name="FR83" text:anchor-type="page" draw:z-index="18"><draw:text-box fo:min-height="0.96cm"><text:p text:style-name="P139"><text:span text:style-name="T139_1">OFFICIAL</text:span></text:p></draw:text-box><svg:desc>OFFICIAL</svg:desc></draw:frame></text:p>
      </style:footer>
    </style:master-page>
    <style:master-page style:name="MasterPage28" style:page-layout-name="pm29">
      <style:header>
        <text:p text:style-name="P140"><draw:frame svg:x="0cm" svg:y="0cm" svg:width="1.441cm" svg:height="0.96cm" draw:style-name="FR84" text:anchor-type="page" draw:z-index="12"><draw:text-box fo:min-height="0.96cm"><text:p text:style-name="P141"><text:span text:style-name="T141_1">OFFICIAL</text:span></text:p></draw:text-box><svg:desc>OFFICIAL</svg:desc></draw:frame></text:p>
      </style:header>
      <style:footer>
        <text:p text:style-name="P142"><draw:frame svg:x="0cm" svg:y="0cm" svg:width="1.441cm" svg:height="0.96cm" draw:style-name="FR85" text:anchor-type="page" draw:z-index="18"><draw:text-box fo:min-height="0.96cm"><text:p text:style-name="P143"><text:span text:style-name="T143_1">OFFICIAL</text:span></text:p></draw:text-box><svg:desc>OFFICIAL</svg:desc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Memoranda of understanding - amendment letter</dc:title>
    <meta:initial-creator>Pelagie Lefebvre</meta:initial-creator>
    <meta:creation-date>2026-08-14T17:11:00</meta:creation-date>
    <dc:creator>Maschell Wellington</dc:creator>
    <dc:date>2026-08-14T17:16:00</dc:date>
    <meta:editing-cycles>6</meta:editing-cycles>
    <meta:editing-duration>PT5M</meta:editing-duration>
    <meta:document-statistic meta:page-count="29" meta:paragraph-count="378" meta:row-count="1327" meta:word-count="9979" meta:character-count="66687" meta:non-whitespace-character-count="57086"/>
    <meta:user-defined meta:name="ClassificationContentMarkingFooterFontProps">#000000,10,Aptos</meta:user-defined>
    <meta:user-defined meta:name="ClassificationContentMarkingFooterShapeIds">6b62c6fb,45e343ff,3b77a833</meta:user-defined>
    <meta:user-defined meta:name="ClassificationContentMarkingFooterText">OFFICIAL</meta:user-defined>
    <meta:user-defined meta:name="ClassificationContentMarkingHeaderFontProps">#000000,10,Aptos</meta:user-defined>
    <meta:user-defined meta:name="ClassificationContentMarkingHeaderShapeIds">3fb6633f,12f27f73,264a7f4e,2c015589,dff06d4,5d92402a,7e26d9d9,38ca4d1b,1476b21b,fe2d09f,457deccc</meta:user-defined>
    <meta:user-defined meta:name="ClassificationContentMarkingHeaderText">OFFICIAL</meta:user-defined>
    <meta:user-defined meta:name="ContentTypeId">0x010100A9E804AD2130B047BEB1B1355903FA5905004C0C9F5856EC214597C6B65A163A91C7</meta:user-defined>
    <meta:user-defined meta:name="Created" meta:value-type="date">2024-12-18T00:00:00</meta:user-defined>
    <meta:user-defined meta:name="docLang">en</meta:user-defined>
    <meta:user-defined meta:name="LastSaved" meta:value-type="date">2026-08-14T00:00:00</meta:user-defined>
    <meta:user-defined meta:name="MediaServiceImageTags"/>
  </office:meta>
</office:document-meta>
</file>