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jpeg" manifest:full-path="Pictures/image3.jpeg"/>
  <manifest:file-entry manifest:media-type="image/png" manifest:full-path="Pictures/image4.png"/>
  <manifest:file-entry manifest:media-type="image/jpeg" manifest:full-path="Pictures/image5.jpeg"/>
  <manifest:file-entry manifest:media-type="image/png" manifest:full-path="Pictures/image6.png"/>
  <manifest:file-entry manifest:media-type="image/jpeg" manifest:full-path="Pictures/image7.jpeg"/>
  <manifest:file-entry manifest:media-type="image/png" manifest:full-path="Pictures/image8.png"/>
  <manifest:file-entry manifest:media-type="image/png" manifest:full-path="Pictures/image9.png"/>
  <manifest:file-entry manifest:media-type="image/png" manifest:full-path="Pictures/image10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游ゴシック Light" svg:font-family="游ゴシック Light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893cm" fo:margin-left="0cm"/>
    </style:style>
    <style:style style:name="Column1" style:family="table-column">
      <style:table-column-properties style:column-width="6.98cm"/>
    </style:style>
    <style:style style:name="Column2" style:family="table-column">
      <style:table-column-properties style:column-width="4.23cm"/>
    </style:style>
    <style:style style:name="Column3" style:family="table-column">
      <style:table-column-properties style:column-width="4.683cm"/>
    </style:style>
    <style:style style:name="Row1" style:family="table-row">
      <style:table-row-properties style:min-row-height="0.714cm"/>
    </style:style>
    <style:style style:name="Cell1" style:family="table-cell">
      <style:table-cell-properties style:vertical-align="top" fo:border-top="#000000 0.026cm solid" fo:border-bottom="#000000 0.026cm dotted" fo:border-left="#000000 0.026cm solid" fo:border-right="#000000 0.026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3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CA" fo:country-asian="US" fo:country-complex="SA" fo:font-weight="bold" style:font-weight-asian="bold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CA" fo:country-asian="US" fo:country-complex="SA" fo:font-weight="bold" style:font-weight-asian="bold"/>
    </style:style>
    <style:style style:name="Row2" style:family="table-row">
      <style:table-row-properties style:min-row-height="0.714cm"/>
    </style:style>
    <style:style style:name="Cell2" style:family="table-cell">
      <style:table-cell-properties style:vertical-align="top" fo:border-top="#000000 0.026cm dotted" fo:border-bottom="#000000 0.026cm dotted" fo:border-left="#000000 0.026cm solid" fo:border-right="#000000 0.026cm dotte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T5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5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CA" fo:country-asian="US" fo:country-complex="SA" fo:font-weight="bold" style:font-weight-asian="bold"/>
    </style:style>
    <style:style style:name="Cell3" style:family="table-cell">
      <style:table-cell-properties style:vertical-align="top" fo:border-top="#000000 0.026cm dotted" fo:border-bottom="#000000 0.026cm dotted" fo:border-left="#000000 0.026cm dotted" fo:border-right="#000000 0.026cm soli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6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T6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CA" fo:country-asian="US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26cm dotted" fo:border-bottom="#000000 0.026cm solid" fo:border-left="#000000 0.026cm solid" fo:border-right="#000000 0.026cm dotted" fo:wrap-option="wrap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1pt" style:font-name-asian="Times New Roman" style:font-size-asian="11pt" style:font-name-complex="Times New Roman" style:font-size-complex="11pt" fo:language="fr" fo:language-asian="en" fo:language-complex="ar" fo:country="FR" fo:country-asian="US" fo:country-complex="SA" fo:font-weight="bold" style:font-weight-asian="bold" style:font-weight-complex="bold"/>
    </style:style>
    <style:style style:name="T7_2" style:family="text">
      <style:text-properties style:font-name="Arial" fo:font-size="11pt" style:font-name-asian="Times New Roman" style:font-size-asian="11pt" style:font-name-complex="Times New Roman" style:font-size-complex="11pt" fo:language="fr" fo:language-asian="en" fo:language-complex="ar" fo:country="FR" fo:country-asian="US" fo:country-complex="SA" fo:font-weight="bold" style:font-weight-asian="bold" style:font-weight-complex="bold"/>
    </style:style>
    <style:style style:name="T7_3" style:family="text">
      <style:text-properties style:font-name="Arial" fo:font-size="11pt" style:font-name-asian="Times New Roman" style:font-size-asian="11pt" style:font-name-complex="Times New Roman" style:font-size-complex="11pt" fo:language="fr" fo:language-asian="en" fo:language-complex="ar" fo:country="FR" fo:country-asian="US" fo:country-complex="SA" fo:font-weight="bold" style:font-weight-asian="bold" style:font-weight-complex="bold"/>
    </style:style>
    <style:style style:name="T7_4" style:family="text">
      <style:text-properties style:font-name="Arial" fo:font-size="11pt" style:font-name-asian="Times New Roman" style:font-size-asian="11pt" style:font-name-complex="Times New Roman" style:font-size-complex="11pt" fo:language="fr" fo:language-asian="en" fo:language-complex="ar" fo:country="FR" fo:country-asian="US" fo:country-complex="SA" style:font-weight-complex="bold"/>
    </style:style>
    <style:style style:name="T7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CA" fo:country-asian="US" fo:country-complex="SA" style:font-weight-complex="bold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CA" fo:country-asian="US" fo:country-complex="SA" fo:font-weight="bold" style:font-weight-asian="bold"/>
    </style:style>
    <style:style style:name="Cell5" style:family="table-cell">
      <style:table-cell-properties style:vertical-align="top" fo:border-top="#000000 0.026cm dotted" fo:border-bottom="#000000 0.026cm solid" fo:border-left="#000000 0.026cm dotted" fo:border-right="#000000 0.026cm dotte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/>
    </style:style>
    <style:style style:name="T9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9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CA" fo:country-asian="US" fo:country-complex="SA" fo:font-weight="bold" style:font-weight-asian="bold"/>
    </style:style>
    <style:style style:name="Cell6" style:family="table-cell">
      <style:table-cell-properties style:vertical-align="top" fo:border-top="#000000 0.026cm dotted" fo:border-bottom="#000000 0.026cm solid" fo:border-left="#000000 0.026cm dotted" fo:border-right="#000000 0.026cm solid" fo:wrap-option="wrap"/>
    </style:style>
    <style:style style:name="P10" style:family="paragraph" style:parent-style-name="Normal">
      <style:paragraph-properties fo:line-height="100%" fo:margin-bottom="0cm"/>
    </style:style>
    <style:style style:name="T1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/>
    </style:style>
    <style:style style:name="T1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10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CA" fo:country-asian="US" fo:country-complex="SA" fo:font-weight="bold" style:font-weight-asian="bold"/>
    </style:style>
    <style:style style:name="P11" style:family="paragraph" style:parent-style-name="Normal">
      <style:text-properties fo:font-size="11pt" style:font-size-asian="11pt" style:font-size-complex="11pt" fo:font-weight="bold" style:font-weight-asian="bold"/>
    </style:style>
    <style:style style:name="P12" style:family="paragraph" style:parent-style-name="Normal"/>
    <style:style style:name="T12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6.03cm" fo:margin-left="0cm"/>
    </style:style>
    <style:style style:name="Column4" style:family="table-column">
      <style:table-column-properties style:column-width="3.685cm"/>
    </style:style>
    <style:style style:name="Column5" style:family="table-column">
      <style:table-column-properties style:column-width="2.111cm"/>
    </style:style>
    <style:style style:name="Column6" style:family="table-column">
      <style:table-column-properties style:column-width="2.143cm"/>
    </style:style>
    <style:style style:name="Column7" style:family="table-column">
      <style:table-column-properties style:column-width="1.208cm"/>
    </style:style>
    <style:style style:name="Column8" style:family="table-column">
      <style:table-column-properties style:column-width="1.401cm"/>
    </style:style>
    <style:style style:name="Column9" style:family="table-column">
      <style:table-column-properties style:column-width="1.399cm"/>
    </style:style>
    <style:style style:name="Column10" style:family="table-column">
      <style:table-column-properties style:column-width="1.401cm"/>
    </style:style>
    <style:style style:name="Column11" style:family="table-column">
      <style:table-column-properties style:column-width="1.401cm"/>
    </style:style>
    <style:style style:name="Column12" style:family="table-column">
      <style:table-column-properties style:column-width="1.282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</style:style>
    <style:style style:name="T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40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/>
    <style:style style:name="T42_2" style:family="text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100%" fo:margin-bottom="0cm"/>
    </style:style>
    <style:style style:name="T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5" style:family="paragraph" style:parent-style-name="Normal">
      <style:text-properties fo:font-size="11pt" style:font-size-asian="11pt" style:font-size-complex="11pt" fo:font-weight="bold" style:font-weight-asian="bold"/>
    </style:style>
    <style:style style:name="P46" style:family="paragraph" style:parent-style-name="Normal"/>
    <style:style style:name="T46_1" style:family="text">
      <style:text-properties fo:font-size="14pt" style:font-size-asian="14pt" style:font-name-complex="Arial" fo:font-weight="bold" style:font-weight-asian="bold"/>
    </style:style>
    <style:style style:name="P47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8" style:family="paragraph" style:parent-style-name="Normal"/>
    <style:style style:name="T48_1" style:family="text">
      <style:text-properties fo:font-size="11pt" style:font-size-asian="11pt" style:font-name-complex="Arial" style:font-size-complex="11pt" fo:font-weight="bold" style:font-weight-asian="bold"/>
    </style:style>
    <style:style style:name="P49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50" style:family="paragraph" style:parent-style-name="Normal"/>
    <style:style style:name="T50_1" style:family="text">
      <style:text-properties fo:font-size="10pt" style:font-size-asian="10pt" style:font-name-complex="Arial" style:font-size-complex="10pt" fo:font-weight="bold" style:font-weight-asian="bold"/>
    </style:style>
    <style:style style:name="T50_2" style:family="text"/>
    <style:style style:name="T50_3" style:family="text" style:parent-style-name="Internet_20_link">
      <style:text-properties fo:font-size="10pt" style:font-size-asian="10pt" style:font-name-complex="Arial" style:font-size-complex="10pt" fo:font-weight="bold" style:font-weight-asian="bold"/>
    </style:style>
    <style:style style:name="T50_4" style:family="text">
      <style:text-properties fo:font-size="10pt" style:font-size-asian="10pt" style:font-name-complex="Arial" style:font-size-complex="10pt" fo:font-weight="bold" style:font-weight-asian="bold"/>
    </style:style>
    <style:style style:name="T50_5" style:family="text">
      <style:text-properties fo:font-size="10pt" style:font-size-asian="10pt" style:font-name-complex="Arial" style:font-size-complex="10pt" fo:font-weight="bold" style:font-weight-asian="bold"/>
    </style:style>
    <style:style style:name="T50_6" style:family="text">
      <style:text-properties fo:font-size="10pt" style:font-size-asian="10pt" style:font-name-complex="Arial" style:font-size-complex="10pt" fo:font-weight="bold" style:font-weight-asian="bold"/>
    </style:style>
    <style:style style:name="T50_7" style:family="text">
      <style:text-properties fo:font-size="10pt" style:font-size-asian="10pt" style:font-name-complex="Arial" style:font-size-complex="10pt" fo:font-weight="bold" style:font-weight-asian="bold"/>
    </style:style>
    <style:style style:name="T50_8" style:family="text">
      <style:text-properties fo:font-size="10pt" style:font-size-asian="10pt" style:font-name-complex="Arial" style:font-size-complex="10pt"/>
    </style:style>
    <style:style style:name="P51" style:family="paragraph" style:parent-style-name="Normal">
      <style:text-properties fo:font-size="10pt" style:font-size-asian="10pt" style:font-name-complex="Arial" style:font-size-complex="10pt"/>
    </style:style>
    <style:style style:name="P52" style:family="paragraph" style:parent-style-name="Normal"/>
    <style:style style:name="T52_1" style:family="text">
      <style:text-properties fo:font-size="10pt" style:font-size-asian="10pt" style:font-name-complex="Arial" style:font-size-complex="10pt" fo:font-weight="bold" style:font-weight-asian="bold"/>
    </style:style>
    <style:style style:name="T5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2_3" style:family="text">
      <style:text-properties fo:font-size="10pt" style:font-size-asian="10pt" style:font-name-complex="Arial" style:font-size-complex="10pt" fo:font-weight="bold" style:font-weight-asian="bold"/>
    </style:style>
    <style:style style:name="T52_4" style:family="text">
      <style:text-properties fo:font-size="10pt" style:font-size-asian="10pt" style:font-name-complex="Arial" style:font-size-complex="10pt"/>
    </style:style>
    <style:style style:name="P53" style:family="paragraph" style:parent-style-name="Normal">
      <style:text-properties fo:font-size="10pt" style:font-size-asian="10pt" style:font-name-complex="Arial" style:font-size-complex="10pt"/>
    </style:style>
    <style:style style:name="P54" style:family="paragraph" style:parent-style-name="Normal"/>
    <style:style style:name="T5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5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55_1" style:family="text">
      <style:text-properties fo:font-size="10pt" style:font-size-asian="10pt" style:font-name-complex="Arial" fo:font-weight="bold" style:font-weight-asian="bold" style:font-weight-complex="bold"/>
    </style:style>
    <style:style style:name="T55_2" style:family="text">
      <style:text-properties fo:font-size="10pt" style:font-size-asian="10pt" style:font-name-complex="Arial"/>
    </style:style>
    <style:style style:name="T55_3" style:family="text">
      <style:text-properties fo:font-size="10pt" style:font-size-asian="10pt" style:font-name-complex="Arial"/>
    </style:style>
    <style:style style:name="T55_4" style:family="text">
      <style:text-properties fo:font-size="10pt" style:font-size-asian="10pt" style:font-name-complex="Arial"/>
    </style:style>
    <style:style style:name="P56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56_1" style:family="text">
      <style:text-properties fo:font-size="10pt" style:font-size-asian="10pt" style:font-name-complex="Arial" fo:font-weight="bold" style:font-weight-asian="bold" style:font-weight-complex="bold"/>
    </style:style>
    <style:style style:name="T56_2" style:family="text">
      <style:text-properties fo:font-size="10pt" style:font-size-asian="10pt" style:font-name-complex="Arial" fo:font-weight="bold" style:font-weight-asian="bold"/>
    </style:style>
    <style:style style:name="T56_3" style:family="text">
      <style:text-properties fo:font-size="10pt" style:font-size-asian="10pt" style:font-name-complex="Arial" fo:font-weight="bold" style:font-weight-asian="bold" style:font-weight-complex="bold"/>
    </style:style>
    <style:style style:name="T56_4" style:family="text">
      <style:text-properties fo:font-size="10pt" style:font-size-asian="10pt" style:font-name-complex="Arial"/>
    </style:style>
    <style:style style:name="T56_5" style:family="text">
      <style:text-properties fo:font-size="10pt" style:font-size-asian="10pt" style:font-name-complex="Arial"/>
    </style:style>
    <style:style style:name="T56_6" style:family="text">
      <style:text-properties fo:font-size="10pt" style:font-size-asian="10pt" style:font-name-complex="Arial"/>
    </style:style>
    <style:style style:name="T56_7" style:family="text">
      <style:text-properties fo:font-size="10pt" style:font-size-asian="10pt" style:font-name-complex="Arial"/>
    </style:style>
    <style:style style:name="T56_8" style:family="text">
      <style:text-properties fo:font-size="10pt" style:font-size-asian="10pt" style:font-name-complex="Arial"/>
    </style:style>
    <style:style style:name="T56_9" style:family="text">
      <style:text-properties fo:font-size="10pt" style:font-size-asian="10pt" style:font-name-complex="Arial"/>
    </style:style>
    <style:style style:name="T56_10" style:family="text">
      <style:text-properties fo:font-size="10pt" style:font-size-asian="10pt" style:font-name-complex="Arial"/>
    </style:style>
    <style:style style:name="T56_11" style:family="text">
      <style:text-properties fo:font-size="10pt" style:font-size-asian="10pt" style:font-name-complex="Arial"/>
    </style:style>
    <style:style style:name="T56_12" style:family="text">
      <style:text-properties fo:font-size="10pt" style:font-size-asian="10pt" style:font-name-complex="Arial"/>
    </style:style>
    <style:style style:name="T56_13" style:family="text">
      <style:text-properties fo:font-size="10pt" style:font-size-asian="10pt" style:font-name-complex="Arial"/>
    </style:style>
    <style:style style:name="T56_14" style:family="text">
      <style:text-properties fo:font-size="10pt" style:font-size-asian="10pt" style:font-name-complex="Arial"/>
    </style:style>
    <style:style style:name="T56_15" style:family="text">
      <style:text-properties fo:font-size="10pt" style:font-size-asian="10pt" style:font-name-complex="Arial"/>
    </style:style>
    <style:style style:name="T56_16" style:family="text">
      <style:text-properties fo:font-size="10pt" style:font-size-asian="10pt" style:font-name-complex="Arial"/>
    </style:style>
    <style:style style:name="T56_17" style:family="text">
      <style:text-properties fo:font-size="10pt" style:font-size-asian="10pt" style:font-name-complex="Arial"/>
    </style:style>
    <style:style style:name="T56_18" style:family="text">
      <style:text-properties fo:font-size="10pt" style:font-size-asian="10pt" style:font-name-complex="Arial"/>
    </style:style>
    <style:style style:name="T56_19" style:family="text">
      <style:text-properties fo:font-size="10pt" style:font-size-asian="10pt" style:font-name-complex="Arial"/>
    </style:style>
    <style:style style:name="T56_20" style:family="text">
      <style:text-properties fo:font-size="10pt" style:font-size-asian="10pt" style:font-name-complex="Arial"/>
    </style:style>
    <style:style style:name="T56_21" style:family="text">
      <style:text-properties fo:font-size="10pt" style:font-size-asian="10pt" style:font-name-complex="Arial"/>
    </style:style>
    <style:style style:name="T56_22" style:family="text">
      <style:text-properties fo:font-size="10pt" style:font-size-asian="10pt" style:font-name-complex="Arial"/>
    </style:style>
    <style:style style:name="T56_23" style:family="text">
      <style:text-properties fo:font-size="10pt" style:font-size-asian="10pt" style:font-name-complex="Arial"/>
    </style:style>
    <style:style style:name="T56_24" style:family="text">
      <style:text-properties fo:font-size="10pt" style:font-size-asian="10pt" style:font-name-complex="Arial"/>
    </style:style>
    <style:style style:name="T56_25" style:family="text">
      <style:text-properties fo:font-size="10pt" style:font-size-asian="10pt" style:font-name-complex="Arial"/>
    </style:style>
    <style:style style:name="T56_26" style:family="text">
      <style:text-properties fo:font-size="10pt" style:font-size-asian="10pt" style:font-name-complex="Arial"/>
    </style:style>
    <style:style style:name="T56_27" style:family="text">
      <style:text-properties fo:font-size="10pt" style:font-size-asian="10pt" style:font-name-complex="Arial"/>
    </style:style>
    <style:style style:name="T56_28" style:family="text">
      <style:text-properties fo:font-size="10pt" style:font-size-asian="10pt" style:font-name-complex="Arial"/>
    </style:style>
    <style:style style:name="T56_29" style:family="text">
      <style:text-properties fo:font-size="10pt" style:font-size-asian="10pt" style:font-name-complex="Arial"/>
    </style:style>
    <style:style style:name="T56_30" style:family="text">
      <style:text-properties fo:font-size="10pt" style:font-size-asian="10pt" style:font-name-complex="Arial"/>
    </style:style>
    <style:style style:name="T56_31" style:family="text">
      <style:text-properties fo:font-size="10pt" style:font-size-asian="10pt" style:font-name-complex="Arial"/>
    </style:style>
    <style:style style:name="T56_32" style:family="text">
      <style:text-properties fo:font-size="10pt" style:font-size-asian="10pt" style:font-name-complex="Arial"/>
    </style:style>
    <style:style style:name="T56_33" style:family="text">
      <style:text-properties fo:font-size="10pt" style:font-size-asian="10pt" style:font-name-complex="Arial"/>
    </style:style>
    <style:style style:name="T56_34" style:family="text">
      <style:text-properties fo:font-size="10pt" style:font-size-asian="10pt" style:font-name-complex="Arial"/>
    </style:style>
    <style:style style:name="T56_35" style:family="text">
      <style:text-properties fo:font-size="10pt" style:font-size-asian="10pt" style:font-name-complex="Arial"/>
    </style:style>
    <style:style style:name="T56_36" style:family="text">
      <style:text-properties fo:font-size="10pt" style:font-size-asian="10pt" style:font-name-complex="Arial"/>
    </style:style>
    <style:style style:name="P57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57_1" style:family="text">
      <style:text-properties fo:font-size="10pt" style:font-size-asian="10pt" style:font-name-complex="Arial" fo:font-weight="bold" style:font-weight-asian="bold" style:font-weight-complex="bold"/>
    </style:style>
    <style:style style:name="T57_2" style:family="text">
      <style:text-properties fo:font-size="10pt" style:font-size-asian="10pt" style:font-name-complex="Arial" fo:font-weight="bold" style:font-weight-asian="bold" style:font-weight-complex="bold"/>
    </style:style>
    <style:style style:name="T57_3" style:family="text">
      <style:text-properties fo:font-size="10pt" style:font-size-asian="10pt" style:font-name-complex="Arial" fo:font-weight="bold" style:font-weight-asian="bold" style:font-weight-complex="bold"/>
    </style:style>
    <style:style style:name="T57_4" style:family="text">
      <style:text-properties fo:font-size="10pt" style:font-size-asian="10pt" style:font-name-complex="Arial" fo:font-weight="bold" style:font-weight-asian="bold" style:font-weight-complex="bold"/>
    </style:style>
    <style:style style:name="T57_5" style:family="text">
      <style:text-properties fo:font-size="10pt" style:font-size-asian="10pt" style:font-name-complex="Arial" fo:font-weight="bold" style:font-weight-asian="bold" style:font-weight-complex="bold"/>
    </style:style>
    <style:style style:name="T57_6" style:family="text">
      <style:text-properties fo:font-size="10pt" style:font-size-asian="10pt" style:font-name-complex="Arial" fo:font-weight="bold" style:font-weight-asian="bold" style:font-weight-complex="bold"/>
    </style:style>
    <style:style style:name="T57_7" style:family="text">
      <style:text-properties fo:font-size="10pt" style:font-size-asian="10pt" style:font-name-complex="Arial" fo:font-weight="bold" style:font-weight-asian="bold" style:font-weight-complex="bold"/>
    </style:style>
    <style:style style:name="T57_8" style:family="text">
      <style:text-properties fo:font-size="10pt" style:font-size-asian="10pt" style:font-name-complex="Arial" fo:font-weight="bold" style:font-weight-asian="bold" style:font-weight-complex="bold"/>
    </style:style>
    <style:style style:name="T57_9" style:family="text">
      <style:text-properties fo:font-size="10pt" style:font-size-asian="10pt" style:font-name-complex="Arial" fo:font-weight="bold" style:font-weight-asian="bold" style:font-weight-complex="bold"/>
    </style:style>
    <style:style style:name="T57_10" style:family="text">
      <style:text-properties fo:font-size="10pt" style:font-size-asian="10pt" style:font-name-complex="Arial"/>
    </style:style>
    <style:style style:name="T57_11" style:family="text">
      <style:text-properties fo:font-size="10pt" style:font-size-asian="10pt" style:font-name-complex="Arial"/>
    </style:style>
    <style:style style:name="T57_12" style:family="text">
      <style:text-properties fo:font-size="10pt" style:font-size-asian="10pt" style:font-name-complex="Arial"/>
    </style:style>
    <style:style style:name="T57_13" style:family="text">
      <style:text-properties fo:font-size="10pt" style:font-size-asian="10pt" style:font-name-complex="Arial"/>
    </style:style>
    <style:style style:name="T57_14" style:family="text">
      <style:text-properties fo:font-size="10pt" style:font-size-asian="10pt" style:font-name-complex="Arial"/>
    </style:style>
    <style:style style:name="T57_15" style:family="text">
      <style:text-properties fo:font-size="10pt" style:font-size-asian="10pt" style:font-name-complex="Arial"/>
    </style:style>
    <style:style style:name="T57_16" style:family="text">
      <style:text-properties fo:font-size="10pt" style:font-size-asian="10pt" style:font-name-complex="Arial"/>
    </style:style>
    <style:style style:name="T57_17" style:family="text">
      <style:text-properties fo:font-size="10pt" style:font-size-asian="10pt" style:font-name-complex="Arial"/>
    </style:style>
    <style:style style:name="T57_18" style:family="text">
      <style:text-properties fo:font-size="10pt" style:font-size-asian="10pt" style:font-name-complex="Arial"/>
    </style:style>
    <style:style style:name="T57_19" style:family="text">
      <style:text-properties fo:font-size="10pt" style:font-size-asian="10pt" style:font-name-complex="Arial"/>
    </style:style>
    <style:style style:name="T57_20" style:family="text">
      <style:text-properties fo:font-size="10pt" style:font-size-asian="10pt" style:font-name-complex="Arial"/>
    </style:style>
    <style:style style:name="T57_21" style:family="text">
      <style:text-properties fo:font-size="10pt" style:font-size-asian="10pt" style:font-name-complex="Arial"/>
    </style:style>
    <style:style style:name="T57_22" style:family="text">
      <style:text-properties fo:font-size="10pt" style:font-size-asian="10pt" style:font-name-complex="Arial"/>
    </style:style>
    <style:style style:name="T57_23" style:family="text">
      <style:text-properties fo:font-size="10pt" style:font-size-asian="10pt" style:font-name-complex="Arial"/>
    </style:style>
    <style:style style:name="T57_24" style:family="text">
      <style:text-properties fo:font-size="10pt" style:font-size-asian="10pt" style:font-name-complex="Arial"/>
    </style:style>
    <style:style style:name="T57_25" style:family="text">
      <style:text-properties fo:font-size="10pt" style:font-size-asian="10pt" style:font-name-complex="Arial"/>
    </style:style>
    <style:style style:name="T57_26" style:family="text">
      <style:text-properties fo:font-size="10pt" style:font-size-asian="10pt" style:font-name-complex="Arial"/>
    </style:style>
    <style:style style:name="T57_27" style:family="text">
      <style:text-properties fo:font-size="10pt" style:font-size-asian="10pt" style:font-name-complex="Arial"/>
    </style:style>
    <style:style style:name="T57_28" style:family="text">
      <style:text-properties fo:font-size="10pt" style:font-size-asian="10pt" style:font-name-complex="Arial"/>
    </style:style>
    <style:style style:name="T57_29" style:family="text">
      <style:text-properties fo:font-size="10pt" style:font-size-asian="10pt" style:font-name-complex="Arial"/>
    </style:style>
    <style:style style:name="T57_30" style:family="text">
      <style:text-properties fo:font-size="10pt" style:font-size-asian="10pt" style:font-name-complex="Arial"/>
    </style:style>
    <style:style style:name="T57_31" style:family="text">
      <style:text-properties fo:font-size="10pt" style:font-size-asian="10pt" style:font-name-complex="Arial"/>
    </style:style>
    <style:style style:name="T57_32" style:family="text">
      <style:text-properties fo:font-size="10pt" style:font-size-asian="10pt" style:font-name-complex="Arial"/>
    </style:style>
    <style:style style:name="T57_33" style:family="text">
      <style:text-properties fo:font-size="10pt" style:font-size-asian="10pt" style:font-name-complex="Arial"/>
    </style:style>
    <style:style style:name="T57_34" style:family="text">
      <style:text-properties fo:font-size="10pt" style:font-size-asian="10pt" style:font-name-complex="Arial"/>
    </style:style>
    <style:style style:name="T57_35" style:family="text">
      <style:text-properties fo:font-size="10pt" style:font-size-asian="10pt" style:font-name-complex="Arial"/>
    </style:style>
    <style:style style:name="T57_36" style:family="text">
      <style:text-properties fo:font-size="10pt" style:font-size-asian="10pt" style:font-name-complex="Arial"/>
    </style:style>
    <style:style style:name="T57_37" style:family="text">
      <style:text-properties fo:font-size="10pt" style:font-size-asian="10pt" style:font-name-complex="Arial"/>
    </style:style>
    <style:style style:name="T57_38" style:family="text">
      <style:text-properties fo:font-size="10pt" style:font-size-asian="10pt" style:font-name-complex="Arial"/>
    </style:style>
    <style:style style:name="T57_39" style:family="text">
      <style:text-properties fo:font-size="10pt" style:font-size-asian="10pt" style:font-name-complex="Arial"/>
    </style:style>
    <style:style style:name="T57_40" style:family="text">
      <style:text-properties fo:font-size="10pt" style:font-size-asian="10pt" style:font-name-complex="Arial"/>
    </style:style>
    <style:style style:name="T57_41" style:family="text">
      <style:text-properties fo:font-size="10pt" style:font-size-asian="10pt" style:font-name-complex="Arial"/>
    </style:style>
    <style:style style:name="T57_42" style:family="text">
      <style:text-properties fo:font-size="10pt" style:font-size-asian="10pt" style:font-name-complex="Arial"/>
    </style:style>
    <style:style style:name="T57_43" style:family="text">
      <style:text-properties fo:font-size="10pt" style:font-size-asian="10pt" style:font-name-complex="Arial"/>
    </style:style>
    <style:style style:name="T57_44" style:family="text">
      <style:text-properties fo:font-size="10pt" style:font-size-asian="10pt" style:font-name-complex="Arial"/>
    </style:style>
    <style:style style:name="T57_45" style:family="text">
      <style:text-properties fo:font-size="10pt" style:font-size-asian="10pt" style:font-name-complex="Arial"/>
    </style:style>
    <style:style style:name="T57_46" style:family="text">
      <style:text-properties fo:font-size="10pt" style:font-size-asian="10pt" style:font-name-complex="Arial"/>
    </style:style>
    <style:style style:name="T57_47" style:family="text">
      <style:text-properties fo:font-size="10pt" style:font-size-asian="10pt" style:font-name-complex="Arial"/>
    </style:style>
    <style:style style:name="P58" style:family="paragraph" style:parent-style-name="Normal">
      <style:text-properties fo:font-size="10pt" style:font-size-asian="10pt" style:font-name-complex="Arial" style:font-size-complex="10pt"/>
    </style:style>
    <style:style style:name="P59" style:family="paragraph" style:parent-style-name="Normal"/>
    <style:style style:name="T59_1" style:family="text">
      <style:text-properties fo:font-size="10pt" style:font-size-asian="10pt" style:font-name-complex="Arial" style:font-size-complex="10pt"/>
    </style:style>
    <style:style style:name="P60" style:family="paragraph" style:parent-style-name="Normal">
      <style:text-properties fo:font-size="10pt" style:font-size-asian="10pt" style:font-name-complex="Arial" style:font-size-complex="10pt"/>
    </style:style>
    <style:style style:name="P61" style:family="paragraph" style:parent-style-name="Normal">
      <style:text-properties fo:font-size="10pt" style:font-size-asian="10pt" style:font-name-complex="Arial" style:font-size-complex="10pt"/>
    </style:style>
    <style:style style:name="P62" style:family="paragraph" style:parent-style-name="Normal">
      <style:paragraph-properties fo:text-align="right"/>
      <style:text-properties fo:font-size="10pt" style:font-size-asian="10pt" style:font-name-complex="Arial" style:font-size-complex="10pt"/>
    </style:style>
    <style:style style:name="P63" style:family="paragraph" style:parent-style-name="Normal">
      <style:text-properties fo:font-size="10pt" style:font-size-asian="10pt" style:font-name-complex="Arial" style:font-size-complex="10pt"/>
    </style:style>
    <style:style style:name="P64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5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able4" style:family="table">
      <style:table-properties table:align="left" style:width="17.02cm" fo:margin-left="0cm"/>
    </style:style>
    <style:style style:name="Column15" style:family="table-column">
      <style:table-column-properties style:column-width="17.02cm"/>
    </style:style>
    <style:style style:name="Row9" style:family="table-row">
      <style:table-row-properties style:min-row-height="8.075cm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7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8" style:family="paragraph" style:parent-style-name="Normal">
      <style:paragraph-properties fo:line-height="115%" fo:margin-bottom="0cm"/>
    </style:style>
    <style:style style:name="T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8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8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9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0" style:family="paragraph" style:parent-style-name="Normal"/>
    <style:style style:name="T7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1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/>
    </style:style>
    <style:style style:name="P72" style:family="paragraph" style:parent-style-name="Normal"/>
    <style:style style:name="T72_1" style:family="text">
      <style:text-properties fo:font-size="10pt" style:font-size-asian="10pt" style:font-name-complex="Arial" style:font-size-complex="10pt"/>
    </style:style>
    <style:style style:name="T72_2" style:family="text">
      <style:text-properties fo:font-size="10pt" style:font-size-asian="10pt" style:font-name-complex="Arial" style:font-size-complex="10pt" fo:font-weight="bold" style:font-weight-asian="bold"/>
    </style:style>
    <style:style style:name="T72_3" style:family="text">
      <style:text-properties fo:font-size="10pt" style:font-size-asian="10pt" style:font-name-complex="Arial" style:font-size-complex="10pt"/>
    </style:style>
    <style:style style:name="T72_4" style:family="text">
      <style:text-properties fo:font-size="10pt" style:font-size-asian="10pt" style:font-name-complex="Arial" style:font-size-complex="10pt" fo:font-weight="bold" style:font-weight-asian="bold"/>
    </style:style>
    <style:style style:name="T72_5" style:family="text">
      <style:text-properties fo:font-size="10pt" style:font-size-asian="10pt" style:font-name-complex="Arial" style:font-size-complex="10pt"/>
    </style:style>
    <style:style style:name="T72_6" style:family="text">
      <style:text-properties fo:font-size="10pt" style:font-size-asian="10pt" style:font-name-complex="Arial" style:font-size-complex="10pt"/>
    </style:style>
    <style:style style:name="T72_7" style:family="text">
      <style:text-properties fo:font-size="10pt" style:font-size-asian="10pt" style:font-name-complex="Arial" style:font-size-complex="10pt"/>
    </style:style>
    <style:style style:name="T72_8" style:family="text">
      <style:text-properties fo:font-size="10pt" style:font-size-asian="10pt" style:font-name-complex="Arial" style:font-size-complex="10pt"/>
    </style:style>
    <style:style style:name="T72_9" style:family="text">
      <style:text-properties fo:font-size="10pt" style:font-size-asian="10pt" style:font-name-complex="Arial" style:font-size-complex="10pt"/>
    </style:style>
    <style:style style:name="P73" style:family="paragraph" style:parent-style-name="Normal">
      <style:text-properties fo:font-size="10pt" style:font-size-asian="10pt" style:font-name-complex="Arial" style:font-size-complex="10pt"/>
    </style:style>
    <style:style style:name="P74" style:family="paragraph" style:parent-style-name="Normal"/>
    <style:style style:name="T74_1" style:family="text">
      <style:text-properties fo:font-size="10pt" style:font-size-asian="10pt" style:font-name-complex="Arial" style:font-size-complex="10pt"/>
    </style:style>
    <style:style style:name="T74_2" style:family="text">
      <style:text-properties fo:font-size="10pt" style:font-size-asian="10pt" style:font-name-complex="Arial" style:font-size-complex="10pt" fo:font-weight="bold" style:font-weight-asian="bold"/>
    </style:style>
    <style:style style:name="T74_3" style:family="text">
      <style:text-properties fo:font-size="10pt" style:font-size-asian="10pt" style:font-name-complex="Arial" style:font-size-complex="10pt"/>
    </style:style>
    <style:style style:name="T74_4" style:family="text">
      <style:text-properties fo:font-size="10pt" style:font-size-asian="10pt" style:font-name-complex="Arial" style:font-size-complex="10pt"/>
    </style:style>
    <style:style style:name="T74_5" style:family="text">
      <style:text-properties fo:font-size="10pt" style:font-size-asian="10pt" style:font-name-complex="Arial" style:font-size-complex="10pt"/>
    </style:style>
    <style:style style:name="T74_6" style:family="text">
      <style:text-properties fo:font-size="10pt" style:font-size-asian="10pt" style:font-name-complex="Arial" style:font-size-complex="10pt"/>
    </style:style>
    <style:style style:name="T74_7" style:family="text">
      <style:text-properties fo:font-size="10pt" style:font-size-asian="10pt" style:font-name-complex="Arial" style:font-size-complex="10pt"/>
    </style:style>
    <style:style style:name="P75" style:family="paragraph" style:parent-style-name="Normal">
      <style:text-properties fo:font-size="10pt" style:font-size-asian="10pt" style:font-name-complex="Arial" style:font-size-complex="10pt"/>
    </style:style>
    <style:style style:name="P76" style:family="paragraph" style:parent-style-name="Normal"/>
    <style:style style:name="T76_1" style:family="text">
      <style:text-properties fo:font-size="10pt" style:font-size-asian="10pt" style:font-name-complex="Arial" style:font-size-complex="10pt"/>
    </style:style>
    <style:style style:name="P77" style:family="paragraph" style:parent-style-name="Normal"/>
    <style:style style:name="T77_1" style:family="text">
      <style:text-properties fo:font-size="10pt" style:font-size-asian="10pt" style:font-name-complex="Arial" style:font-size-complex="10pt"/>
    </style:style>
    <style:style style:name="T77_2" style:family="text">
      <style:text-properties fo:font-size="10pt" style:font-size-asian="10pt" style:font-name-complex="Arial" style:font-size-complex="10pt" fo:font-weight="bold" style:font-weight-asian="bold"/>
    </style:style>
    <style:style style:name="T77_3" style:family="text">
      <style:text-properties fo:font-size="10pt" style:font-size-asian="10pt" style:font-name-complex="Arial" style:font-size-complex="10pt"/>
    </style:style>
    <style:style style:name="T77_4" style:family="text">
      <style:text-properties fo:font-size="10pt" style:font-size-asian="10pt" style:font-name-complex="Arial" style:font-size-complex="10pt"/>
    </style:style>
    <style:style style:name="T77_5" style:family="text">
      <style:text-properties fo:font-size="10pt" style:font-size-asian="10pt" style:font-name-complex="Arial" style:font-size-complex="10pt"/>
    </style:style>
    <style:style style:name="T77_6" style:family="text">
      <style:text-properties fo:font-size="10pt" style:font-size-asian="10pt" style:font-name-complex="Arial" style:font-size-complex="10pt"/>
    </style:style>
    <style:style style:name="T77_7" style:family="text">
      <style:text-properties fo:font-size="10pt" style:font-size-asian="10pt" style:font-name-complex="Arial" style:font-size-complex="10pt"/>
    </style:style>
    <style:style style:name="T77_8" style:family="text">
      <style:text-properties fo:font-size="10pt" style:font-size-asian="10pt" style:font-name-complex="Arial" style:font-size-complex="10pt"/>
    </style:style>
    <style:style style:name="T77_9" style:family="text">
      <style:text-properties fo:font-size="10pt" style:font-size-asian="10pt" style:font-name-complex="Arial" style:font-size-complex="10pt"/>
    </style:style>
    <style:style style:name="T77_10" style:family="text">
      <style:text-properties fo:font-size="10pt" style:font-size-asian="10pt" style:font-name-complex="Arial" style:font-size-complex="10pt"/>
    </style:style>
    <style:style style:name="P78" style:family="paragraph" style:parent-style-name="Normal">
      <style:text-properties fo:font-size="10pt" style:font-size-asian="10pt" style:font-name-complex="Arial" style:font-size-complex="10pt"/>
    </style:style>
    <style:style style:name="P79" style:family="paragraph" style:parent-style-name="Normal"/>
    <style:style style:name="T79_1" style:family="text">
      <style:text-properties fo:font-size="10pt" style:font-size-asian="10pt" style:font-name-complex="Arial" style:font-size-complex="10pt"/>
    </style:style>
    <style:style style:name="T79_2" style:family="text">
      <style:text-properties fo:font-size="10pt" style:font-size-asian="10pt" style:font-name-complex="Arial" style:font-size-complex="10pt" fo:font-weight="bold" style:font-weight-asian="bold"/>
    </style:style>
    <style:style style:name="T79_3" style:family="text">
      <style:text-properties fo:font-size="10pt" style:font-size-asian="10pt" style:font-name-complex="Arial" style:font-size-complex="10pt"/>
    </style:style>
    <style:style style:name="T79_4" style:family="text">
      <style:text-properties fo:font-size="10pt" style:font-size-asian="10pt" style:font-name-complex="Arial" style:font-size-complex="10pt"/>
    </style:style>
    <style:style style:name="T79_5" style:family="text">
      <style:text-properties fo:font-size="10pt" style:font-size-asian="10pt" style:font-name-complex="Arial" style:font-size-complex="10pt"/>
    </style:style>
    <style:style style:name="T79_6" style:family="text">
      <style:text-properties fo:font-size="10pt" style:font-size-asian="10pt" style:font-name-complex="Arial" style:font-size-complex="10pt"/>
    </style:style>
    <style:style style:name="T79_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9_8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9_9" style:family="text">
      <style:text-properties fo:font-size="10pt" style:font-size-asian="10pt" style:font-name-complex="Arial" style:font-size-complex="10pt"/>
    </style:style>
    <style:style style:name="P80" style:family="paragraph" style:parent-style-name="Normal">
      <style:text-properties fo:font-size="10pt" style:font-size-asian="10pt" style:font-name-complex="Arial" style:font-size-complex="10pt"/>
    </style:style>
    <style:style style:name="P81" style:family="paragraph" style:parent-style-name="Normal"/>
    <style:style style:name="T81_1" style:family="text">
      <style:text-properties fo:font-size="10pt" style:font-size-asian="10pt" style:font-name-complex="Arial" style:font-size-complex="10pt"/>
    </style:style>
    <style:style style:name="T81_2" style:family="text">
      <style:text-properties fo:font-size="10pt" style:font-size-asian="10pt" style:font-name-complex="Arial" style:font-size-complex="10pt" fo:font-weight="bold" style:font-weight-asian="bold"/>
    </style:style>
    <style:style style:name="T81_3" style:family="text">
      <style:text-properties fo:font-size="10pt" style:font-size-asian="10pt" style:font-name-complex="Arial" style:font-size-complex="10pt"/>
    </style:style>
    <style:style style:name="T81_4" style:family="text">
      <style:text-properties fo:font-size="10pt" style:font-size-asian="10pt" style:font-name-complex="Arial" style:font-size-complex="10pt"/>
    </style:style>
    <style:style style:name="T81_5" style:family="text">
      <style:text-properties fo:font-size="10pt" style:font-size-asian="10pt" style:font-name-complex="Arial" style:font-size-complex="10pt"/>
    </style:style>
    <style:style style:name="T81_6" style:family="text">
      <style:text-properties fo:font-size="10pt" style:font-size-asian="10pt" style:font-name-complex="Arial" style:font-size-complex="10pt"/>
    </style:style>
    <style:style style:name="T81_7" style:family="text">
      <style:text-properties fo:font-size="10pt" style:font-size-asian="10pt" style:font-name-complex="Arial" style:font-size-complex="10pt"/>
    </style:style>
    <style:style style:name="T81_8" style:family="text">
      <style:text-properties fo:font-size="10pt" style:font-size-asian="10pt" style:font-name-complex="Arial" style:font-size-complex="10pt"/>
    </style:style>
    <style:style style:name="T81_9" style:family="text">
      <style:text-properties fo:font-size="10pt" style:font-size-asian="10pt" style:font-name-complex="Arial" style:font-size-complex="10pt"/>
    </style:style>
    <style:style style:name="P82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/>
    </style:style>
    <style:style style:name="P83" style:family="paragraph" style:parent-style-name="Normal"/>
    <style:style style:name="T83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84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/>
    </style:style>
    <style:style style:name="P85" style:family="paragraph" style:parent-style-name="Normal"/>
    <style:style style:name="T85_1" style:family="text">
      <style:text-properties fo:font-size="10pt" style:font-name-asian="Arial" style:font-size-asian="10pt" style:font-name-complex="Arial" style:font-size-complex="10pt"/>
    </style:style>
    <style:style style:name="T85_2" style:family="text">
      <style:text-properties fo:font-size="10pt" style:font-name-asian="Arial" style:font-size-asian="10pt" style:font-name-complex="Arial" style:font-size-complex="10pt"/>
    </style:style>
    <style:style style:name="T85_3" style:family="text">
      <style:text-properties fo:font-size="10pt" style:font-name-asian="Arial" style:font-size-asian="10pt" style:font-name-complex="Arial" style:font-size-complex="10pt"/>
    </style:style>
    <style:style style:name="T85_4" style:family="text">
      <style:text-properties fo:font-size="10pt" style:font-name-asian="Arial" style:font-size-asian="10pt" style:font-name-complex="Arial" style:font-size-complex="10pt"/>
    </style:style>
    <style:style style:name="T85_5" style:family="text">
      <style:text-properties fo:font-size="10pt" style:font-name-asian="Arial" style:font-size-asian="10pt" style:font-name-complex="Arial" style:font-size-complex="10pt"/>
    </style:style>
    <style:style style:name="P8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87" style:family="paragraph" style:parent-style-name="List_20_Paragraph">
      <style:paragraph-properties fo:text-indent="-0.63cm" fo:margin-bottom="0cm" fo:margin-left="1.259cm"/>
      <style:text-properties fo:font-size="10pt" style:font-name-asian="Arial" style:font-size-asian="10pt" style:font-name-complex="Arial" fo:font-weight="bold" style:font-weight-asian="bold"/>
    </style:style>
    <style:style style:name="T87_1" style:family="text">
      <style:text-properties fo:font-size="10pt" style:font-name-asian="Arial" style:font-size-asian="10pt" style:font-name-complex="Arial" fo:font-weight="bold" style:font-weight-asian="bold"/>
    </style:style>
    <style:style style:name="P88" style:family="paragraph" style:parent-style-name="Normal"/>
    <style:style style:name="T88_1" style:family="text">
      <style:text-properties fo:font-size="10pt" style:font-name-asian="Arial" style:font-size-asian="10pt" style:font-name-complex="Arial" style:font-size-complex="10pt"/>
    </style:style>
    <style:style style:name="T88_2" style:family="text">
      <style:text-properties fo:font-size="10pt" style:font-name-asian="Arial" style:font-size-asian="10pt" style:font-name-complex="Arial" style:font-size-complex="10pt"/>
    </style:style>
    <style:style style:name="T88_3" style:family="text">
      <style:text-properties fo:font-size="10pt" style:font-name-asian="Arial" style:font-size-asian="10pt" style:font-name-complex="Arial" style:font-size-complex="10pt"/>
    </style:style>
    <style:style style:name="P89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89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89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89_3" style:family="text">
      <style:text-properties fo:font-size="10pt" style:font-name-asian="Arial" style:font-size-asian="10pt" style:font-name-complex="Arial" style:font-size-complex="10pt"/>
    </style:style>
    <style:style style:name="P9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90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90_2" style:family="text">
      <style:text-properties fo:font-size="10pt" style:font-name-asian="Arial" style:font-size-asian="10pt" style:font-name-complex="Arial" style:font-size-complex="10pt"/>
    </style:style>
    <style:style style:name="T90_3" style:family="text">
      <style:text-properties fo:font-size="10pt" style:font-name-asian="Arial" style:font-size-asian="10pt" style:font-name-complex="Arial" style:font-size-complex="10pt"/>
    </style:style>
    <style:style style:name="T90_4" style:family="text">
      <style:text-properties fo:font-size="10pt" style:font-name-asian="Arial" style:font-size-asian="10pt" style:font-name-complex="Arial" style:font-size-complex="10pt"/>
    </style:style>
    <style:style style:name="P9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91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91_2" style:family="text">
      <style:text-properties fo:font-size="10pt" style:font-name-asian="Arial" style:font-size-asian="10pt" style:font-name-complex="Arial" style:font-size-complex="10pt"/>
    </style:style>
    <style:style style:name="P9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92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92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92_3" style:family="text">
      <style:text-properties fo:font-size="10pt" style:font-name-asian="Arial" style:font-size-asian="10pt" style:font-name-complex="Arial" style:font-size-complex="10pt"/>
    </style:style>
    <style:style style:name="P93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/>
    </style:style>
    <style:style style:name="P94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94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94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95" style:family="paragraph" style:parent-style-name="Normal"/>
    <style:style style:name="T95_1" style:family="text">
      <style:text-properties fo:font-size="10pt" style:font-name-asian="Arial" style:font-size-asian="10pt" style:font-name-complex="Arial" style:font-size-complex="10pt"/>
    </style:style>
    <style:style style:name="T95_2" style:family="text">
      <style:text-properties fo:font-size="10pt" style:font-name-asian="Arial" style:font-size-asian="10pt" style:font-name-complex="Arial" style:font-size-complex="10pt"/>
    </style:style>
    <style:style style:name="P9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96_1" style:family="text">
      <style:text-properties fo:font-size="10pt" style:font-name-asian="Arial" style:font-size-asian="10pt" style:font-name-complex="Arial" style:font-size-complex="10pt"/>
    </style:style>
    <style:style style:name="T96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96_3" style:family="text">
      <style:text-properties fo:font-size="10pt" style:font-name-asian="Arial" style:font-size-asian="10pt" style:font-name-complex="Arial" style:font-size-complex="10pt"/>
    </style:style>
    <style:style style:name="T96_4" style:family="text">
      <style:text-properties fo:font-size="10pt" style:font-name-asian="Arial" style:font-size-asian="10pt" style:font-name-complex="Arial" style:font-size-complex="10pt"/>
    </style:style>
    <style:style style:name="T96_5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96_6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96_7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96_8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96_9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96_10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96_1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96_12" style:family="text">
      <style:text-properties fo:font-size="10pt" style:font-name-asian="Arial" style:font-size-asian="10pt" style:font-name-complex="Arial" style:font-size-complex="10pt"/>
    </style:style>
    <style:style style:name="T96_13" style:family="text">
      <style:text-properties fo:font-size="10pt" style:font-name-asian="Arial" style:font-size-asian="10pt" style:font-name-complex="Arial" style:font-size-complex="10pt"/>
    </style:style>
    <style:style style:name="T96_14" style:family="text">
      <style:text-properties fo:font-size="10pt" style:font-name-asian="Arial" style:font-size-asian="10pt" style:font-name-complex="Arial" style:font-size-complex="10pt"/>
    </style:style>
    <style:style style:name="T96_15" style:family="text">
      <style:text-properties fo:font-size="10pt" style:font-name-asian="Arial" style:font-size-asian="10pt" style:font-name-complex="Arial" style:font-size-complex="10pt"/>
    </style:style>
    <style:style style:name="P97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97_1" style:family="text">
      <style:text-properties fo:font-size="10pt" style:font-name-asian="Arial" style:font-size-asian="10pt" style:font-name-complex="Arial" style:font-size-complex="10pt"/>
    </style:style>
    <style:style style:name="T97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97_3" style:family="text">
      <style:text-properties fo:font-size="10pt" style:font-name-asian="Arial" style:font-size-asian="10pt" style:font-name-complex="Arial" style:font-size-complex="10pt"/>
    </style:style>
    <style:style style:name="T97_4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97_5" style:family="text">
      <style:text-properties fo:font-size="10pt" style:font-name-asian="Arial" style:font-size-asian="10pt" style:font-name-complex="Arial" style:font-size-complex="10pt"/>
    </style:style>
    <style:style style:name="P9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98_1" style:family="text">
      <style:text-properties fo:font-size="10pt" style:font-name-asian="Arial" style:font-size-asian="10pt" style:font-name-complex="Arial" style:font-size-complex="10pt"/>
    </style:style>
    <style:style style:name="T98_2" style:family="text">
      <style:text-properties fo:font-size="10pt" style:font-name-asian="Arial" style:font-size-asian="10pt" style:font-name-complex="Arial" style:font-size-complex="10pt"/>
    </style:style>
    <style:style style:name="T98_3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98_4" style:family="text">
      <style:text-properties fo:font-size="10pt" style:font-name-asian="Arial" style:font-size-asian="10pt" style:font-name-complex="Arial" style:font-size-complex="10pt"/>
    </style:style>
    <style:style style:name="T98_5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98_6" style:family="text">
      <style:text-properties fo:font-size="10pt" style:font-name-asian="Arial" style:font-size-asian="10pt" style:font-name-complex="Arial" style:font-size-complex="10pt"/>
    </style:style>
    <style:style style:name="T98_7" style:family="text">
      <style:text-properties fo:font-size="10pt" style:font-name-asian="Arial" style:font-size-asian="10pt" style:font-name-complex="Arial" style:font-size-complex="10pt"/>
    </style:style>
    <style:style style:name="T98_8" style:family="text">
      <style:text-properties fo:font-size="10pt" style:font-name-asian="Arial" style:font-size-asian="10pt" style:font-name-complex="Arial" style:font-size-complex="10pt"/>
    </style:style>
    <style:style style:name="P99" style:family="paragraph" style:parent-style-name="List_20_Paragraph">
      <style:paragraph-properties fo:margin-bottom="0cm" fo:margin-left="2.54cm"/>
      <style:text-properties fo:font-size="10pt" style:font-name-asian="Arial" style:font-size-asian="10pt" style:font-name-complex="Arial"/>
    </style:style>
    <style:style style:name="P100" style:family="paragraph" style:parent-style-name="List_20_Paragraph">
      <style:paragraph-properties fo:margin-bottom="0cm"/>
      <style:text-properties fo:font-size="10pt" style:font-size-asian="10pt" style:font-name-complex="Arial" fo:font-weight="bold" style:font-weight-asian="bold" style:font-weight-complex="bold"/>
    </style:style>
    <style:style style:name="T100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101" style:family="paragraph" style:parent-style-name="Normal"/>
    <style:style style:name="T101_1" style:family="text">
      <style:text-properties fo:font-size="10pt" style:font-size-asian="10pt" style:font-name-complex="Arial" style:font-size-complex="10pt"/>
    </style:style>
    <style:style style:name="T101_2" style:family="text">
      <style:text-properties fo:font-size="10pt" style:font-size-asian="10pt" style:font-name-complex="Arial" style:font-size-complex="10pt"/>
    </style:style>
    <style:style style:name="T101_3" style:family="text">
      <style:text-properties fo:font-size="10pt" style:font-size-asian="10pt" style:font-name-complex="Arial" style:font-size-complex="10pt"/>
    </style:style>
    <style:style style:name="T101_4" style:family="text">
      <style:text-properties fo:font-size="10pt" style:font-size-asian="10pt" style:font-name-complex="Arial" style:font-size-complex="10pt"/>
    </style:style>
    <style:style style:name="T101_5" style:family="text">
      <style:text-properties fo:font-size="10pt" style:font-size-asian="10pt" style:font-name-complex="Arial" style:font-size-complex="10pt"/>
    </style:style>
    <style:style style:name="T101_6" style:family="text">
      <style:text-properties fo:font-size="10pt" style:font-size-asian="10pt" style:font-name-complex="Arial" style:font-size-complex="10pt"/>
    </style:style>
    <style:style style:name="P102" style:family="paragraph" style:parent-style-name="List_20_Paragraph">
      <style:paragraph-properties fo:margin-bottom="0cm"/>
    </style:style>
    <style:style style:name="T102_1" style:family="text"/>
    <style:style style:name="T102_2" style:family="text" style:parent-style-name="Internet_20_link">
      <style:text-properties fo:font-size="10pt" style:font-size-asian="10pt" style:font-name-complex="Arial" fo:font-weight="bold" style:font-weight-asian="bold" style:font-weight-complex="bold"/>
    </style:style>
    <style:style style:name="T102_3" style:family="text">
      <style:text-properties fo:font-size="10pt" style:font-size-asian="10pt" style:font-name-complex="Arial" fo:font-weight="bold" style:font-weight-asian="bold" style:font-weight-complex="bold"/>
    </style:style>
    <style:style style:name="T102_4" style:family="text">
      <style:text-properties fo:font-size="10pt" style:font-size-asian="10pt" style:font-name-complex="Arial"/>
    </style:style>
    <style:style style:name="T102_5" style:family="text">
      <style:text-properties fo:font-size="10pt" style:font-size-asian="10pt" style:font-name-complex="Arial"/>
    </style:style>
    <style:style style:name="T102_6" style:family="text">
      <style:text-properties fo:font-size="10pt" style:font-size-asian="10pt" style:font-name-complex="Arial"/>
    </style:style>
    <style:style style:name="T102_7" style:family="text">
      <style:text-properties fo:font-size="10pt" style:font-size-asian="10pt" style:font-name-complex="Arial"/>
    </style:style>
    <style:style style:name="T102_8" style:family="text">
      <style:text-properties fo:font-size="10pt" style:font-size-asian="10pt" style:font-name-complex="Arial"/>
    </style:style>
    <style:style style:name="T102_9" style:family="text">
      <style:text-properties fo:font-size="10pt" style:font-size-asian="10pt" style:font-name-complex="Arial"/>
    </style:style>
    <style:style style:name="T102_10" style:family="text">
      <style:text-properties fo:font-size="10pt" style:font-size-asian="10pt" style:font-name-complex="Arial" fo:font-weight="bold" style:font-weight-asian="bold" style:font-weight-complex="bold"/>
    </style:style>
    <style:style style:name="T102_11" style:family="text">
      <style:text-properties fo:font-size="10pt" style:font-size-asian="10pt" style:font-name-complex="Arial"/>
    </style:style>
    <style:style style:name="T102_12" style:family="text">
      <style:text-properties fo:font-size="10pt" style:font-size-asian="10pt" style:font-name-complex="Arial"/>
    </style:style>
    <style:style style:name="T102_13" style:family="text">
      <style:text-properties fo:font-size="10pt" style:font-size-asian="10pt" style:font-name-complex="Arial"/>
    </style:style>
    <style:style style:name="T102_14" style:family="text">
      <style:text-properties fo:font-size="10pt" style:font-size-asian="10pt" style:font-name-complex="Arial"/>
    </style:style>
    <style:style style:name="T102_15" style:family="text">
      <style:text-properties fo:font-size="10pt" style:font-size-asian="10pt" style:font-name-complex="Arial"/>
    </style:style>
    <style:style style:name="T102_16" style:family="text">
      <style:text-properties fo:font-size="10pt" style:font-size-asian="10pt" style:font-name-complex="Arial"/>
    </style:style>
    <style:style style:name="T102_17" style:family="text">
      <style:text-properties fo:font-size="10pt" style:font-size-asian="10pt" style:font-name-complex="Arial"/>
    </style:style>
    <style:style style:name="T102_18" style:family="text">
      <style:text-properties fo:font-size="10pt" style:font-name-asian="游明朝" style:font-size-asian="10pt" style:font-name-complex="Arial"/>
    </style:style>
    <style:style style:name="T102_19" style:family="text">
      <style:text-properties fo:font-size="10pt" style:font-name-asian="游明朝" style:font-size-asian="10pt" style:font-name-complex="Arial"/>
    </style:style>
    <style:style style:name="T102_20" style:family="text">
      <style:text-properties fo:font-size="10pt" style:font-name-asian="游明朝" style:font-size-asian="10pt" style:font-name-complex="Arial"/>
    </style:style>
    <style:style style:name="T102_21" style:family="text">
      <style:text-properties fo:font-size="10pt" style:font-name-asian="游明朝" style:font-size-asian="10pt" style:font-name-complex="Arial"/>
    </style:style>
    <style:style style:name="T102_22" style:family="text">
      <style:text-properties fo:font-size="10pt" style:font-name-asian="游明朝" style:font-size-asian="10pt" style:font-name-complex="Arial"/>
    </style:style>
    <style:style style:name="T102_23" style:family="text">
      <style:text-properties style:font-name="Calibri" fo:font-size="10pt" style:font-name-asian="游明朝" style:font-size-asian="10pt" style:font-name-complex="Arial"/>
    </style:style>
    <style:style style:name="P103" style:family="paragraph" style:parent-style-name="List_20_Paragraph">
      <style:paragraph-properties fo:margin-bottom="0cm"/>
    </style:style>
    <style:style style:name="T103_1" style:family="text">
      <style:text-properties fo:color="#000000" fo:font-size="10pt" style:font-size-asian="10pt" style:font-name-complex="Arial"/>
    </style:style>
    <style:style style:name="T103_2" style:family="text">
      <style:text-properties fo:color="#000000" fo:font-size="10pt" style:font-size-asian="10pt" style:font-name-complex="Arial"/>
    </style:style>
    <style:style style:name="T103_3" style:family="text"/>
    <style:style style:name="T103_4" style:family="text" style:parent-style-name="Internet_20_link">
      <style:text-properties fo:font-size="10pt" style:font-size-asian="10pt" style:font-name-complex="Arial" fo:font-weight="bold" style:font-weight-asian="bold" style:font-weight-complex="bold"/>
    </style:style>
    <style:style style:name="T103_5" style:family="text">
      <style:text-properties fo:color="#000000" fo:font-size="10pt" style:font-size-asian="10pt" style:font-name-complex="Arial"/>
    </style:style>
    <style:style style:name="T103_6" style:family="text">
      <style:text-properties fo:color="#000000" fo:font-size="10pt" style:font-size-asian="10pt" style:font-name-complex="Arial"/>
    </style:style>
    <style:style style:name="T103_7" style:family="text">
      <style:text-properties fo:color="#000000" fo:font-size="10pt" style:font-size-asian="10pt" style:font-name-complex="Arial"/>
    </style:style>
    <style:style style:name="T103_8" style:family="text">
      <style:text-properties fo:color="#000000" fo:font-size="10pt" style:font-size-asian="10pt" style:font-name-complex="Arial"/>
    </style:style>
    <style:style style:name="T103_9" style:family="text">
      <style:text-properties fo:color="#000000" fo:font-size="10pt" style:font-size-asian="10pt" style:font-name-complex="Arial"/>
    </style:style>
    <style:style style:name="T103_10" style:family="text">
      <style:text-properties fo:color="#000000" fo:font-size="10pt" style:font-size-asian="10pt" style:font-name-complex="Arial"/>
    </style:style>
    <style:style style:name="T103_11" style:family="text">
      <style:text-properties fo:color="#000000" fo:font-size="10pt" style:font-size-asian="10pt" style:font-name-complex="Arial"/>
    </style:style>
    <style:style style:name="T103_12" style:family="text">
      <style:text-properties fo:color="#000000" fo:font-size="10pt" style:font-size-asian="10pt" style:font-name-complex="Arial"/>
    </style:style>
    <style:style style:name="T103_13" style:family="text">
      <style:text-properties fo:color="#000000" fo:font-size="10pt" style:font-size-asian="10pt" style:font-name-complex="Arial"/>
    </style:style>
    <style:style style:name="T103_14" style:family="text">
      <style:text-properties fo:color="#000000" fo:font-size="10pt" style:font-size-asian="10pt" style:font-name-complex="Arial"/>
    </style:style>
    <style:style style:name="T103_15" style:family="text">
      <style:text-properties fo:color="#000000" fo:font-size="10pt" style:font-size-asian="10pt" style:font-name-complex="Arial"/>
    </style:style>
    <style:style style:name="T103_16" style:family="text">
      <style:text-properties fo:color="#000000" fo:font-size="10pt" style:font-size-asian="10pt" style:font-name-complex="Arial"/>
    </style:style>
    <style:style style:name="P104" style:family="paragraph" style:parent-style-name="List_20_Paragraph">
      <style:paragraph-properties fo:margin-bottom="0cm" fo:margin-left="0.635cm"/>
      <style:text-properties fo:font-size="10pt" style:font-name-asian="Arial" style:font-size-asian="10pt" style:font-name-complex="Arial"/>
    </style:style>
    <style:style style:name="P105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105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05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05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106" style:family="paragraph" style:parent-style-name="Normal"/>
    <style:style style:name="T106_1" style:family="text">
      <style:text-properties fo:font-size="10pt" style:font-name-asian="Arial" style:font-size-asian="10pt" style:font-name-complex="Arial" style:font-size-complex="10pt"/>
    </style:style>
    <style:style style:name="T106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6_3" style:family="text">
      <style:text-properties fo:font-size="10pt" style:font-name-asian="Arial" style:font-size-asian="10pt" style:font-name-complex="Arial" style:font-size-complex="10pt"/>
    </style:style>
    <style:style style:name="T106_4" style:family="text">
      <style:text-properties fo:font-size="10pt" style:font-name-asian="Arial" style:font-size-asian="10pt" style:font-name-complex="Arial" style:font-size-complex="10pt"/>
    </style:style>
    <style:style style:name="T106_5" style:family="text">
      <style:text-properties fo:font-size="10pt" style:font-name-asian="Arial" style:font-size-asian="10pt" style:font-name-complex="Arial" style:font-size-complex="10pt"/>
    </style:style>
    <style:style style:name="T106_6" style:family="text">
      <style:text-properties fo:font-size="10pt" style:font-name-asian="Arial" style:font-size-asian="10pt" style:font-name-complex="Arial" style:font-size-complex="10pt"/>
    </style:style>
    <style:style style:name="T106_7" style:family="text">
      <style:text-properties fo:font-size="10pt" style:font-name-asian="Arial" style:font-size-asian="10pt" style:font-name-complex="Arial" style:font-size-complex="10pt"/>
    </style:style>
    <style:style style:name="T106_8" style:family="text">
      <style:text-properties fo:font-size="10pt" style:font-name-asian="Arial" style:font-size-asian="10pt" style:font-name-complex="Arial" style:font-size-complex="10pt"/>
    </style:style>
    <style:style style:name="T106_9" style:family="text">
      <style:text-properties fo:font-size="10pt" style:font-name-asian="Arial" style:font-size-asian="10pt" style:font-name-complex="Arial" style:font-size-complex="10pt"/>
    </style:style>
    <style:style style:name="P107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107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7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7_3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7_4" style:family="text">
      <style:text-properties fo:font-size="10pt" style:font-name-asian="Arial" style:font-size-asian="10pt" style:font-name-complex="Arial" style:font-size-complex="10pt"/>
    </style:style>
    <style:style style:name="T107_5" style:family="text">
      <style:text-properties fo:font-size="10pt" style:font-name-asian="Arial" style:font-size-asian="10pt" style:font-name-complex="Arial" style:font-size-complex="10pt"/>
    </style:style>
    <style:style style:name="P108" style:family="paragraph" style:parent-style-name="Normal"/>
    <style:style style:name="T108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8_2" style:family="text">
      <style:text-properties fo:font-size="10pt" style:font-name-asian="Arial" style:font-size-asian="10pt" style:font-name-complex="Arial" style:font-size-complex="10pt"/>
    </style:style>
    <style:style style:name="T108_3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8_4" style:family="text">
      <style:text-properties fo:font-size="10pt" style:font-name-asian="Arial" style:font-size-asian="10pt" style:font-name-complex="Arial" style:font-size-complex="10pt"/>
    </style:style>
    <style:style style:name="T108_5" style:family="text">
      <style:text-properties fo:font-size="10pt" style:font-name-asian="Arial" style:font-size-asian="10pt" style:font-name-complex="Arial" style:font-size-complex="10pt"/>
    </style:style>
    <style:style style:name="T108_6" style:family="text">
      <style:text-properties fo:font-size="10pt" style:font-name-asian="Arial" style:font-size-asian="10pt" style:font-name-complex="Arial" style:font-size-complex="10pt"/>
    </style:style>
    <style:style style:name="T108_7" style:family="text">
      <style:text-properties fo:font-size="10pt" style:font-name-asian="Arial" style:font-size-asian="10pt" style:font-name-complex="Arial" style:font-size-complex="10pt"/>
    </style:style>
    <style:style style:name="T108_8" style:family="text"/>
    <style:style style:name="T108_9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108_10" style:family="text">
      <style:text-properties fo:font-size="10pt" style:font-name-asian="Arial" style:font-size-asian="10pt" style:font-name-complex="Arial" style:font-size-complex="10pt"/>
    </style:style>
    <style:style style:name="P109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109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9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9_3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9_4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9_5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9_6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9_7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9_8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9_9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09_10" style:family="text">
      <style:text-properties fo:font-size="10pt" style:font-name-asian="Arial" style:font-size-asian="10pt" style:font-name-complex="Arial" style:font-size-complex="10pt"/>
    </style:style>
    <style:style style:name="T109_11" style:family="text">
      <style:text-properties fo:font-size="10pt" style:font-name-asian="Arial" style:font-size-asian="10pt" style:font-name-complex="Arial" style:font-size-complex="10pt"/>
    </style:style>
    <style:style style:name="T109_12" style:family="text">
      <style:text-properties fo:font-size="10pt" style:font-name-asian="Arial" style:font-size-asian="10pt" style:font-name-complex="Arial" style:font-size-complex="10pt"/>
    </style:style>
    <style:style style:name="T109_13" style:family="text">
      <style:text-properties fo:font-size="10pt" style:font-name-asian="Arial" style:font-size-asian="10pt" style:font-name-complex="Arial" style:font-size-complex="10pt"/>
    </style:style>
    <style:style style:name="P11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110_1" style:family="text">
      <style:text-properties fo:font-size="10pt" style:font-name-asian="Arial" style:font-size-asian="10pt" style:font-name-complex="Arial" style:font-size-complex="10pt"/>
    </style:style>
    <style:style style:name="T110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10_3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10_4" style:family="text">
      <style:text-properties fo:font-size="10pt" style:font-name-asian="Arial" style:font-size-asian="10pt" style:font-name-complex="Arial" style:font-size-complex="10pt"/>
    </style:style>
    <style:style style:name="T110_5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10_6" style:family="text">
      <style:text-properties fo:font-size="10pt" style:font-name-asian="Arial" style:font-size-asian="10pt" style:font-name-complex="Arial" style:font-size-complex="10pt"/>
    </style:style>
    <style:style style:name="P111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12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1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13" style:family="paragraph" style:parent-style-name="Normal">
      <style:text-properties fo:font-style="italic" style:font-style-asian="italic" fo:font-size="10pt" style:font-size-asian="10pt" style:font-name-complex="Arial" style:font-size-complex="10pt"/>
    </style:style>
    <style:style style:name="P114" style:family="paragraph" style:parent-style-name="Normal"/>
    <style:style style:name="T114_1" style:family="text">
      <style:text-properties fo:font-size="10pt" style:font-size-asian="10pt" style:font-name-complex="Arial" style:font-size-complex="10pt" fo:font-weight="bold" style:font-weight-asian="bold"/>
    </style:style>
    <style:style style:name="T114_2" style:family="text">
      <style:text-properties fo:font-size="10pt" style:font-size-asian="10pt" style:font-name-complex="Arial" style:font-size-complex="10pt" fo:font-weight="bold" style:font-weight-asian="bold"/>
    </style:style>
    <style:style style:name="T114_3" style:family="text">
      <style:text-properties fo:font-size="10pt" style:font-size-asian="10pt" style:font-name-complex="Arial" style:font-size-complex="10pt" fo:font-weight="bold" style:font-weight-asian="bold"/>
    </style:style>
    <style:style style:name="P115" style:family="paragraph" style:parent-style-name="Normal"/>
    <style:style style:name="T11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5_2" style:family="text">
      <style:text-properties fo:font-size="10pt" style:font-size-asian="10pt" style:font-name-complex="Arial" style:font-size-complex="10pt"/>
    </style:style>
    <style:style style:name="T115_3" style:family="text">
      <style:text-properties fo:font-size="10pt" style:font-size-asian="10pt" style:font-name-complex="Arial" style:font-size-complex="10pt"/>
    </style:style>
    <style:style style:name="P116" style:family="paragraph" style:parent-style-name="Normal">
      <style:text-properties fo:font-size="10pt" style:font-size-asian="10pt" style:font-name-complex="Arial" style:font-size-complex="10pt"/>
    </style:style>
    <style:style style:name="P117" style:family="paragraph" style:parent-style-name="Normal"/>
    <style:style style:name="T117_1" style:family="text">
      <style:text-properties fo:font-size="10pt" style:font-size-asian="10pt" style:font-name-complex="Arial" style:font-size-complex="10pt" fo:font-weight="bold" style:font-weight-asian="bold"/>
    </style:style>
    <style:style style:name="T117_2" style:family="text">
      <style:text-properties fo:font-size="10pt" style:font-size-asian="10pt" style:font-name-complex="Arial" style:font-size-complex="10pt" fo:font-weight="bold" style:font-weight-asian="bold"/>
    </style:style>
    <style:style style:name="P118" style:family="paragraph" style:parent-style-name="Normal"/>
    <style:style style:name="T11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18_2" style:family="text">
      <style:text-properties fo:font-size="10pt" style:font-size-asian="10pt" style:font-name-complex="Arial" style:font-size-complex="10pt"/>
    </style:style>
    <style:style style:name="T118_3" style:family="text">
      <style:text-properties fo:font-size="10pt" style:font-size-asian="10pt" style:font-name-complex="Arial" style:font-size-complex="10pt"/>
    </style:style>
    <style:style style:name="T118_4" style:family="text">
      <style:text-properties fo:font-size="10pt" style:font-size-asian="10pt" style:font-name-complex="Arial" style:font-size-complex="10pt"/>
    </style:style>
    <style:style style:name="T118_5" style:family="text">
      <style:text-properties fo:font-size="10pt" style:font-size-asian="10pt" style:font-name-complex="Arial" style:font-size-complex="10pt"/>
    </style:style>
    <style:style style:name="T118_6" style:family="text">
      <style:text-properties fo:font-size="10pt" style:font-size-asian="10pt" style:font-name-complex="Arial" style:font-size-complex="10pt"/>
    </style:style>
    <style:style style:name="T118_7" style:family="text">
      <style:text-properties fo:font-size="10pt" style:font-size-asian="10pt" style:font-name-complex="Arial" style:font-size-complex="10pt"/>
    </style:style>
    <style:style style:name="T118_8" style:family="text">
      <style:text-properties fo:font-size="10pt" style:font-size-asian="10pt" style:font-name-complex="Arial" style:font-size-complex="10pt"/>
    </style:style>
    <style:style style:name="T118_9" style:family="text">
      <style:text-properties fo:font-size="10pt" style:font-size-asian="10pt" style:font-name-complex="Arial" style:font-size-complex="10pt"/>
    </style:style>
    <style:style style:name="T118_10" style:family="text">
      <style:text-properties fo:font-size="10pt" style:font-size-asian="10pt" style:font-name-complex="Arial" style:font-size-complex="10pt"/>
    </style:style>
    <style:style style:name="T118_11" style:family="text">
      <style:text-properties fo:font-size="10pt" style:font-size-asian="10pt" style:font-name-complex="Arial" style:font-size-complex="10pt"/>
    </style:style>
    <style:style style:name="T118_12" style:family="text">
      <style:text-properties fo:font-size="10pt" style:font-size-asian="10pt" style:font-name-complex="Arial" style:font-size-complex="10pt"/>
    </style:style>
    <style:style style:name="P119" style:family="paragraph" style:parent-style-name="Normal">
      <style:text-properties fo:font-size="10pt" style:font-size-asian="10pt" style:font-name-complex="Arial" style:font-size-complex="10pt"/>
    </style:style>
    <style:style style:name="P120" style:family="paragraph" style:parent-style-name="Normal"/>
    <style:style style:name="T120_1" style:family="text">
      <style:text-properties fo:font-size="10pt" style:font-size-asian="10pt" style:font-name-complex="Arial" style:font-size-complex="10pt" fo:font-weight="bold" style:font-weight-asian="bold"/>
    </style:style>
    <style:style style:name="T120_2" style:family="text">
      <style:text-properties fo:font-size="10pt" style:font-size-asian="10pt" style:font-name-complex="Arial" style:font-size-complex="10pt" fo:font-weight="bold" style:font-weight-asian="bold"/>
    </style:style>
    <style:style style:name="T120_3" style:family="text">
      <style:text-properties fo:font-size="10pt" style:font-size-asian="10pt" style:font-name-complex="Arial" style:font-size-complex="10pt" fo:font-weight="bold" style:font-weight-asian="bold"/>
    </style:style>
    <style:style style:name="T120_4" style:family="text">
      <style:text-properties fo:font-size="10pt" style:font-size-asian="10pt" style:font-name-complex="Arial" style:font-size-complex="10pt" fo:font-weight="bold" style:font-weight-asian="bold"/>
    </style:style>
    <style:style style:name="T120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0_6" style:family="text">
      <style:text-properties fo:font-size="10pt" style:font-size-asian="10pt" style:font-name-complex="Arial" style:font-size-complex="10pt" fo:font-weight="bold" style:font-weight-asian="bold"/>
    </style:style>
    <style:style style:name="P121" style:family="paragraph" style:parent-style-name="Normal"/>
    <style:style style:name="T12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1_3" style:family="text">
      <style:text-properties fo:font-size="10pt" style:font-size-asian="10pt" style:font-name-complex="Arial" style:font-size-complex="10pt"/>
    </style:style>
    <style:style style:name="T121_4" style:family="text">
      <style:text-properties fo:font-size="10pt" style:font-size-asian="10pt" style:font-name-complex="Arial" style:font-size-complex="10pt"/>
    </style:style>
    <style:style style:name="T121_5" style:family="text">
      <style:text-properties fo:font-size="10pt" style:font-size-asian="10pt" style:font-name-complex="Arial" style:font-size-complex="10pt"/>
    </style:style>
    <style:style style:name="T121_6" style:family="text">
      <style:text-properties fo:font-size="10pt" style:font-size-asian="10pt" style:font-name-complex="Arial" style:font-size-complex="10pt"/>
    </style:style>
    <style:style style:name="T121_7" style:family="text">
      <style:text-properties fo:font-size="10pt" style:font-size-asian="10pt" style:font-name-complex="Arial" style:font-size-complex="10pt"/>
    </style:style>
    <style:style style:name="T121_8" style:family="text">
      <style:text-properties fo:font-size="10pt" style:font-size-asian="10pt" style:font-name-complex="Arial" style:font-size-complex="10pt"/>
    </style:style>
    <style:style style:name="T121_9" style:family="text">
      <style:text-properties fo:font-size="10pt" style:font-size-asian="10pt" style:font-name-complex="Arial" style:font-size-complex="10pt"/>
    </style:style>
    <style:style style:name="T121_10" style:family="text">
      <style:text-properties fo:font-size="10pt" style:font-size-asian="10pt" style:font-name-complex="Arial" style:font-size-complex="10pt"/>
    </style:style>
    <style:style style:name="P122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3" style:family="paragraph" style:parent-style-name="Normal"/>
    <style:style style:name="T123_1" style:family="text">
      <style:text-properties fo:font-size="10pt" style:font-size-asian="10pt" style:font-name-complex="Arial" fo:font-weight="bold" style:font-weight-asian="bold"/>
    </style:style>
    <style:style style:name="T123_2" style:family="text">
      <style:text-properties fo:font-size="10pt" style:font-size-asian="10pt" style:font-name-complex="Arial" fo:font-weight="bold" style:font-weight-asian="bold"/>
    </style:style>
    <style:style style:name="P124" style:family="paragraph" style:parent-style-name="List_20_Paragraph">
      <style:text-properties fo:font-size="10pt" style:font-size-asian="10pt" style:font-name-complex="Arial"/>
    </style:style>
    <style:style style:name="T124_1" style:family="text">
      <style:text-properties fo:font-size="10pt" style:font-size-asian="10pt" style:font-name-complex="Arial" fo:font-weight="bold" style:font-weight-asian="bold" style:font-weight-complex="bold"/>
    </style:style>
    <style:style style:name="T124_2" style:family="text">
      <style:text-properties fo:font-size="10pt" style:font-size-asian="10pt" style:font-name-complex="Arial" fo:font-weight="bold" style:font-weight-asian="bold"/>
    </style:style>
    <style:style style:name="T124_3" style:family="text">
      <style:text-properties fo:font-size="10pt" style:font-size-asian="10pt" style:font-name-complex="Arial" fo:font-weight="bold" style:font-weight-asian="bold" style:font-weight-complex="bold"/>
    </style:style>
    <style:style style:name="T124_4" style:family="text">
      <style:text-properties fo:font-size="10pt" style:font-size-asian="10pt" style:font-name-complex="Arial" fo:font-weight="bold" style:font-weight-asian="bold"/>
    </style:style>
    <style:style style:name="T124_5" style:family="text">
      <style:text-properties fo:font-size="10pt" style:font-size-asian="10pt" style:font-name-complex="Arial"/>
    </style:style>
    <style:style style:name="T124_6" style:family="text">
      <style:text-properties fo:font-size="10pt" style:font-size-asian="10pt" style:font-name-complex="Arial"/>
    </style:style>
    <style:style style:name="T124_7" style:family="text">
      <style:text-properties fo:font-size="10pt" style:font-size-asian="10pt" style:font-name-complex="Arial"/>
    </style:style>
    <style:style style:name="T124_8" style:family="text">
      <style:text-properties fo:font-size="10pt" style:font-size-asian="10pt" style:font-name-complex="Arial"/>
    </style:style>
    <style:style style:name="T124_9" style:family="text">
      <style:text-properties fo:font-size="10pt" style:font-size-asian="10pt" style:font-name-complex="Arial"/>
    </style:style>
    <style:style style:name="T124_10" style:family="text">
      <style:text-properties fo:font-size="10pt" style:font-size-asian="10pt" style:font-name-complex="Arial"/>
    </style:style>
    <style:style style:name="T124_11" style:family="text">
      <style:text-properties fo:font-size="10pt" style:font-size-asian="10pt" style:font-name-complex="Arial"/>
    </style:style>
    <style:style style:name="T124_12" style:family="text">
      <style:text-properties fo:font-size="10pt" style:font-size-asian="10pt" style:font-name-complex="Arial"/>
    </style:style>
    <style:style style:name="T124_13" style:family="text">
      <style:text-properties fo:font-size="10pt" style:font-size-asian="10pt" style:font-name-complex="Arial"/>
    </style:style>
    <style:style style:name="T124_14" style:family="text">
      <style:text-properties fo:font-size="10pt" style:font-size-asian="10pt" style:font-name-complex="Arial"/>
    </style:style>
    <style:style style:name="T124_15" style:family="text">
      <style:text-properties fo:font-size="10pt" style:font-size-asian="10pt" style:font-name-complex="Arial" style:text-underline-style="solid" style:text-underline-color="font-color"/>
    </style:style>
    <style:style style:name="T124_16" style:family="text">
      <style:text-properties fo:font-size="10pt" style:font-size-asian="10pt" style:font-name-complex="Arial"/>
    </style:style>
    <style:style style:name="T124_17" style:family="text">
      <style:text-properties fo:font-size="10pt" style:font-size-asian="10pt" style:font-name-complex="Arial"/>
    </style:style>
    <style:style style:name="T124_18" style:family="text">
      <style:text-properties fo:font-size="10pt" style:font-size-asian="10pt" style:font-name-complex="Arial"/>
    </style:style>
    <style:style style:name="T124_19" style:family="text">
      <style:text-properties fo:font-size="10pt" style:font-size-asian="10pt" style:font-name-complex="Arial"/>
    </style:style>
    <style:style style:name="T124_20" style:family="text">
      <style:text-properties fo:font-size="10pt" style:font-size-asian="10pt" style:font-name-complex="Arial"/>
    </style:style>
    <style:style style:name="P125" style:family="paragraph" style:parent-style-name="List_20_Paragraph">
      <style:text-properties fo:font-size="10pt" style:font-size-asian="10pt" style:font-name-complex="Arial"/>
    </style:style>
    <style:style style:name="T125_1" style:family="text">
      <style:text-properties fo:font-size="10pt" style:font-size-asian="10pt" style:font-name-complex="Arial" fo:font-weight="bold" style:font-weight-asian="bold" style:font-weight-complex="bold"/>
    </style:style>
    <style:style style:name="T125_2" style:family="text">
      <style:text-properties fo:font-size="10pt" style:font-size-asian="10pt" style:font-name-complex="Arial" fo:font-weight="bold" style:font-weight-asian="bold" style:font-weight-complex="bold"/>
    </style:style>
    <style:style style:name="T125_3" style:family="text">
      <style:text-properties fo:font-size="10pt" style:font-size-asian="10pt" style:font-name-complex="Arial" fo:font-weight="bold" style:font-weight-asian="bold" style:font-weight-complex="bold"/>
    </style:style>
    <style:style style:name="T125_4" style:family="text">
      <style:text-properties fo:font-size="10pt" style:font-size-asian="10pt" style:font-name-complex="Arial" fo:font-weight="bold" style:font-weight-asian="bold" style:font-weight-complex="bold"/>
    </style:style>
    <style:style style:name="T125_5" style:family="text">
      <style:text-properties fo:font-size="10pt" style:font-size-asian="10pt" style:font-name-complex="Arial" fo:font-weight="bold" style:font-weight-asian="bold" style:font-weight-complex="bold"/>
    </style:style>
    <style:style style:name="T125_6" style:family="text">
      <style:text-properties fo:font-size="10pt" style:font-size-asian="10pt" style:font-name-complex="Arial" fo:font-weight="bold" style:font-weight-asian="bold" style:font-weight-complex="bold"/>
    </style:style>
    <style:style style:name="T125_7" style:family="text">
      <style:text-properties fo:font-size="10pt" style:font-size-asian="10pt" style:font-name-complex="Arial" fo:font-weight="bold" style:font-weight-asian="bold" style:font-weight-complex="bold"/>
    </style:style>
    <style:style style:name="T125_8" style:family="text">
      <style:text-properties fo:font-size="10pt" style:font-size-asian="10pt" style:font-name-complex="Arial" fo:font-weight="bold" style:font-weight-asian="bold" style:font-weight-complex="bold"/>
    </style:style>
    <style:style style:name="T125_9" style:family="text">
      <style:text-properties fo:font-size="10pt" style:font-size-asian="10pt" style:font-name-complex="Arial" fo:font-weight="bold" style:font-weight-asian="bold" style:font-weight-complex="bold"/>
    </style:style>
    <style:style style:name="T125_10" style:family="text">
      <style:text-properties fo:font-size="10pt" style:font-size-asian="10pt" style:font-name-complex="Arial"/>
    </style:style>
    <style:style style:name="T125_11" style:family="text">
      <style:text-properties fo:font-size="10pt" style:font-size-asian="10pt" style:font-name-complex="Arial"/>
    </style:style>
    <style:style style:name="T125_12" style:family="text">
      <style:text-properties fo:font-size="10pt" style:font-size-asian="10pt" style:font-name-complex="Arial"/>
    </style:style>
    <style:style style:name="P126" style:family="paragraph" style:parent-style-name="List_20_Paragraph">
      <style:paragraph-properties fo:margin-left="0.635cm"/>
    </style:style>
    <style:style style:name="T126_1" style:family="text">
      <style:text-properties fo:font-size="10pt" style:font-size-asian="10pt" style:font-name-complex="Arial"/>
    </style:style>
    <style:style style:name="T126_2" style:family="text">
      <style:text-properties fo:font-size="10pt" style:font-size-asian="10pt" style:font-name-complex="Arial"/>
    </style:style>
    <style:style style:name="T126_3" style:family="text">
      <style:text-properties fo:font-size="10pt" style:font-size-asian="10pt" style:font-name-complex="Arial"/>
    </style:style>
    <style:style style:name="T126_4" style:family="text">
      <style:text-properties fo:font-size="10pt" style:font-size-asian="10pt" style:font-name-complex="Arial" style:text-underline-style="solid" style:text-underline-color="font-color"/>
    </style:style>
    <style:style style:name="T126_5" style:family="text">
      <style:text-properties fo:font-size="10pt" style:font-size-asian="10pt" style:font-name-complex="Arial"/>
    </style:style>
    <style:style style:name="T126_6" style:family="text">
      <style:text-properties fo:font-size="10pt" style:font-size-asian="10pt" style:font-name-complex="Arial"/>
    </style:style>
    <style:style style:name="T126_7" style:family="text">
      <style:text-properties fo:font-size="10pt" style:font-size-asian="10pt" style:font-name-complex="Arial"/>
    </style:style>
    <style:style style:name="T126_8" style:family="text">
      <style:text-properties fo:font-size="10pt" style:font-size-asian="10pt" style:font-name-complex="Arial"/>
    </style:style>
    <style:style style:name="T126_9" style:family="text">
      <style:text-properties fo:font-size="10pt" style:font-size-asian="10pt" style:font-name-complex="Arial"/>
    </style:style>
    <style:style style:name="T126_10" style:family="text">
      <style:text-properties fo:font-size="10pt" style:font-size-asian="10pt" style:font-name-complex="Arial"/>
    </style:style>
    <style:style style:name="P127" style:family="paragraph" style:parent-style-name="List_20_Paragraph">
      <style:text-properties fo:font-size="10pt" style:font-size-asian="10pt" style:font-name-complex="Arial"/>
    </style:style>
    <style:style style:name="T127_1" style:family="text">
      <style:text-properties fo:font-size="10pt" style:font-size-asian="10pt" style:font-name-complex="Arial" fo:font-weight="bold" style:font-weight-asian="bold" style:font-weight-complex="bold"/>
    </style:style>
    <style:style style:name="T127_2" style:family="text">
      <style:text-properties fo:font-size="10pt" style:font-size-asian="10pt" style:font-name-complex="Arial" fo:font-weight="bold" style:font-weight-asian="bold" style:font-weight-complex="bold"/>
    </style:style>
    <style:style style:name="T127_3" style:family="text">
      <style:text-properties fo:font-size="10pt" style:font-size-asian="10pt" style:font-name-complex="Arial" fo:font-weight="bold" style:font-weight-asian="bold" style:font-weight-complex="bold"/>
    </style:style>
    <style:style style:name="T127_4" style:family="text">
      <style:text-properties fo:font-size="10pt" style:font-size-asian="10pt" style:font-name-complex="Arial" fo:font-weight="bold" style:font-weight-asian="bold" style:font-weight-complex="bold"/>
    </style:style>
    <style:style style:name="T127_5" style:family="text">
      <style:text-properties fo:font-size="10pt" style:font-size-asian="10pt" style:font-name-complex="Arial" fo:font-weight="bold" style:font-weight-asian="bold" style:font-weight-complex="bold"/>
    </style:style>
    <style:style style:name="T127_6" style:family="text">
      <style:text-properties fo:font-size="10pt" style:font-size-asian="10pt" style:font-name-complex="Arial" fo:font-weight="bold" style:font-weight-asian="bold" style:font-weight-complex="bold"/>
    </style:style>
    <style:style style:name="T127_7" style:family="text">
      <style:text-properties fo:font-size="10pt" style:font-size-asian="10pt" style:font-name-complex="Arial"/>
    </style:style>
    <style:style style:name="T127_8" style:family="text">
      <style:text-properties fo:font-size="10pt" style:font-size-asian="10pt" style:font-name-complex="Arial"/>
    </style:style>
    <style:style style:name="T127_9" style:family="text">
      <style:text-properties fo:font-size="10pt" style:font-size-asian="10pt" style:font-name-complex="Arial"/>
    </style:style>
    <style:style style:name="T127_10" style:family="text">
      <style:text-properties fo:font-size="10pt" style:font-size-asian="10pt" style:font-name-complex="Arial"/>
    </style:style>
    <style:style style:name="T127_11" style:family="text">
      <style:text-properties fo:font-size="10pt" style:font-size-asian="10pt" style:font-name-complex="Arial"/>
    </style:style>
    <style:style style:name="T127_12" style:family="text">
      <style:text-properties fo:font-size="10pt" style:font-size-asian="10pt" style:font-name-complex="Arial"/>
    </style:style>
    <style:style style:name="T127_13" style:family="text">
      <style:text-properties fo:font-size="10pt" style:font-size-asian="10pt" style:font-name-complex="Arial"/>
    </style:style>
    <style:style style:name="P128" style:family="paragraph" style:parent-style-name="Normal">
      <style:text-properties fo:font-size="10pt" style:font-size-asian="10pt" style:font-name-complex="Arial" style:font-size-complex="10pt"/>
    </style:style>
    <style:style style:name="P129" style:family="paragraph" style:parent-style-name="Normal"/>
    <style:style style:name="T129_1" style:family="text">
      <style:text-properties fo:font-size="10pt" style:font-size-asian="10pt" style:font-name-complex="Arial" style:font-size-complex="10pt" fo:font-weight="bold" style:font-weight-asian="bold"/>
    </style:style>
    <style:style style:name="T129_2" style:family="text">
      <style:text-properties fo:font-size="10pt" style:font-size-asian="10pt" style:font-name-complex="Arial" style:font-size-complex="10pt" fo:font-weight="bold" style:font-weight-asian="bold"/>
    </style:style>
    <style:style style:name="T129_3" style:family="text">
      <style:text-properties fo:font-size="10pt" style:font-size-asian="10pt" style:font-name-complex="Arial" style:font-size-complex="10pt" fo:font-weight="bold" style:font-weight-asian="bold"/>
    </style:style>
    <style:style style:name="P130" style:family="paragraph" style:parent-style-name="Normal"/>
    <style:style style:name="T13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0_2" style:family="text">
      <style:text-properties fo:font-size="10pt" style:font-size-asian="10pt" style:font-name-complex="Arial" style:font-size-complex="10pt"/>
    </style:style>
    <style:style style:name="T130_3" style:family="text">
      <style:text-properties fo:font-size="10pt" style:font-size-asian="10pt" style:font-name-complex="Arial" style:font-size-complex="10pt"/>
    </style:style>
    <style:style style:name="T130_4" style:family="text">
      <style:text-properties fo:font-size="10pt" style:font-size-asian="10pt" style:font-name-complex="Arial" style:font-size-complex="10pt"/>
    </style:style>
    <style:style style:name="T130_5" style:family="text">
      <style:text-properties fo:font-size="10pt" style:font-size-asian="10pt" style:font-name-complex="Arial" style:font-size-complex="10pt"/>
    </style:style>
    <style:style style:name="T130_6" style:family="text">
      <style:text-properties fo:font-size="10pt" style:font-size-asian="10pt" style:font-name-complex="Arial" style:font-size-complex="10pt"/>
    </style:style>
    <style:style style:name="T130_7" style:family="text">
      <style:text-properties fo:font-size="10pt" style:font-size-asian="10pt" style:font-name-complex="Arial" style:font-size-complex="10pt"/>
    </style:style>
    <style:style style:name="T130_8" style:family="text">
      <style:text-properties fo:font-size="10pt" style:font-size-asian="10pt" style:font-name-complex="Arial" style:font-size-complex="10pt"/>
    </style:style>
    <style:style style:name="T130_9" style:family="text">
      <style:text-properties fo:font-size="10pt" style:font-size-asian="10pt" style:font-name-complex="Arial" style:font-size-complex="10pt"/>
    </style:style>
    <style:style style:name="T130_10" style:family="text">
      <style:text-properties fo:font-size="10pt" style:font-size-asian="10pt" style:font-name-complex="Arial" style:font-size-complex="10pt"/>
    </style:style>
    <style:style style:name="T130_11" style:family="text">
      <style:text-properties fo:font-size="10pt" style:font-size-asian="10pt" style:font-name-complex="Arial" style:font-size-complex="10pt"/>
    </style:style>
    <style:style style:name="T130_12" style:family="text">
      <style:text-properties fo:font-size="10pt" style:font-size-asian="10pt" style:font-name-complex="Arial" style:font-size-complex="10pt"/>
    </style:style>
    <style:style style:name="T130_13" style:family="text">
      <style:text-properties fo:font-size="10pt" style:font-size-asian="10pt" style:font-name-complex="Arial" style:font-size-complex="10pt"/>
    </style:style>
    <style:style style:name="P131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132" style:family="paragraph" style:parent-style-name="Normal"/>
    <style:style style:name="T132_1" style:family="text">
      <style:text-properties fo:font-size="10pt" style:font-size-asian="10pt" style:font-name-complex="Arial" style:font-size-complex="10pt" fo:font-weight="bold" style:font-weight-asian="bold"/>
    </style:style>
    <style:style style:name="T132_2" style:family="text">
      <style:text-properties fo:font-size="10pt" style:font-size-asian="10pt" style:font-name-complex="Arial" style:font-size-complex="10pt" fo:font-weight="bold" style:font-weight-asian="bold"/>
    </style:style>
    <style:style style:name="P133" style:family="paragraph" style:parent-style-name="List_20_Paragraph">
      <style:paragraph-properties fo:margin-bottom="0cm">
        <style:tab-stops>
          <style:tab-stop style:type="left" style:leader-style="none" style:position="5.53cm"/>
        </style:tab-stops>
      </style:paragraph-properties>
    </style:style>
    <style:style style:name="T133_1" style:family="text">
      <style:text-properties fo:font-size="10pt" style:font-size-asian="10pt" style:font-name-complex="Arial" fo:font-weight="bold" style:font-weight-asian="bold" style:font-weight-complex="bold"/>
    </style:style>
    <style:style style:name="T133_2" style:family="text">
      <style:text-properties fo:font-size="10pt" style:font-size-asian="10pt" style:font-name-complex="Arial" fo:font-weight="bold" style:font-weight-asian="bold"/>
    </style:style>
    <style:style style:name="T133_3" style:family="text">
      <style:text-properties fo:font-size="10pt" style:font-size-asian="10pt" style:font-name-complex="Arial" style:font-weight-complex="bold"/>
    </style:style>
    <style:style style:name="T133_4" style:family="text">
      <style:text-properties fo:font-size="10pt" style:font-size-asian="10pt" style:font-name-complex="Arial" style:font-weight-complex="bold"/>
    </style:style>
    <style:style style:name="T133_5" style:family="text">
      <style:text-properties fo:font-size="10pt" style:font-size-asian="10pt" style:font-name-complex="Arial" style:font-weight-complex="bold"/>
    </style:style>
    <style:style style:name="T133_6" style:family="text">
      <style:text-properties fo:font-size="10pt" style:font-size-asian="10pt" style:font-name-complex="Arial" style:font-weight-complex="bold"/>
    </style:style>
    <style:style style:name="T133_7" style:family="text">
      <style:text-properties fo:font-size="10pt" style:font-size-asian="10pt" style:font-name-complex="Arial" style:font-weight-complex="bold" style:text-underline-style="solid" style:text-underline-color="font-color"/>
    </style:style>
    <style:style style:name="T133_8" style:family="text">
      <style:text-properties fo:font-size="10pt" style:font-size-asian="10pt" style:font-name-complex="Arial" style:font-weight-complex="bold"/>
    </style:style>
    <style:style style:name="P134" style:family="paragraph" style:parent-style-name="List_20_Paragraph">
      <style:paragraph-properties fo:margin-bottom="0cm">
        <style:tab-stops>
          <style:tab-stop style:type="left" style:leader-style="none" style:position="5.53cm"/>
        </style:tab-stops>
      </style:paragraph-properties>
    </style:style>
    <style:style style:name="T134_1" style:family="text">
      <style:text-properties fo:font-size="10pt" style:font-size-asian="10pt" style:font-name-complex="Arial" fo:font-weight="bold" style:font-weight-asian="bold" style:font-weight-complex="bold"/>
    </style:style>
    <style:style style:name="T134_2" style:family="text">
      <style:text-properties fo:font-size="10pt" style:font-size-asian="10pt" style:font-name-complex="Arial" fo:font-weight="bold" style:font-weight-asian="bold"/>
    </style:style>
    <style:style style:name="T134_3" style:family="text">
      <style:text-properties fo:font-size="10pt" style:font-size-asian="10pt" style:font-name-complex="Arial" style:font-weight-complex="bold"/>
    </style:style>
    <style:style style:name="T134_4" style:family="text">
      <style:text-properties fo:font-size="10pt" style:font-size-asian="10pt" style:font-name-complex="Arial" style:font-weight-complex="bold"/>
    </style:style>
    <style:style style:name="T134_5" style:family="text">
      <style:text-properties fo:font-size="10pt" style:font-size-asian="10pt" style:font-name-complex="Arial" style:font-weight-complex="bold"/>
    </style:style>
    <style:style style:name="T134_6" style:family="text">
      <style:text-properties fo:font-size="10pt" style:font-size-asian="10pt" style:font-name-complex="Arial" style:font-weight-complex="bold" style:text-underline-style="solid" style:text-underline-color="font-color"/>
    </style:style>
    <style:style style:name="T134_7" style:family="text">
      <style:text-properties fo:font-size="10pt" style:font-size-asian="10pt" style:font-name-complex="Arial" style:font-weight-complex="bold"/>
    </style:style>
    <style:style style:name="T134_8" style:family="text">
      <style:text-properties fo:font-size="10pt" style:font-size-asian="10pt" style:font-name-complex="Arial" style:font-weight-complex="bold"/>
    </style:style>
    <style:style style:name="P135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36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36_1" style:family="text">
      <style:text-properties fo:font-style="normal" style:font-style-asian="normal" style:font-name-complex="Arial"/>
    </style:style>
    <style:style style:name="P137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38" style:family="paragraph" style:parent-style-name="Normal"/>
    <style:style style:name="T13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8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8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40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40_1" style:family="text">
      <style:text-properties fo:font-size="10pt" style:font-size-asian="10pt" style:font-name-complex="Arial" style:font-size-complex="10pt"/>
    </style:style>
    <style:style style:name="T14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0_3" style:family="text">
      <style:text-properties fo:font-size="10pt" style:font-size-asian="10pt" style:font-name-complex="Arial" style:font-size-complex="10pt"/>
    </style:style>
    <style:style style:name="T140_4" style:family="text">
      <style:text-properties fo:font-size="10pt" style:font-size-asian="10pt" style:font-name-complex="Arial" style:font-size-complex="10pt"/>
    </style:style>
    <style:style style:name="T140_5" style:family="text">
      <style:text-properties fo:font-size="10pt" style:font-size-asian="10pt" style:font-name-complex="Arial" style:font-size-complex="10pt"/>
    </style:style>
    <style:style style:name="T140_6" style:family="text">
      <style:text-properties fo:font-size="10pt" style:font-size-asian="10pt" style:font-name-complex="Arial" style:font-size-complex="10pt"/>
    </style:style>
    <style:style style:name="P14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0pt" style:font-size-asian="10pt" style:font-name-complex="Arial" style:font-size-complex="10pt"/>
    </style:style>
    <style:style style:name="P14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42_1" style:family="text">
      <style:text-properties fo:font-size="10pt" style:font-size-asian="10pt" style:font-name-complex="Arial" style:font-size-complex="10pt"/>
    </style:style>
    <style:style style:name="T14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2_3" style:family="text">
      <style:text-properties fo:font-size="10pt" style:font-size-asian="10pt" style:font-name-complex="Arial" style:font-size-complex="10pt"/>
    </style:style>
    <style:style style:name="P143" style:family="paragraph" style:parent-style-name="List_20_Paragraph">
      <style:paragraph-properties fo:margin-bottom="0cm">
        <style:tab-stops>
          <style:tab-stop style:type="left" style:leader-style="none" style:position="5.53cm"/>
        </style:tab-stops>
      </style:paragraph-properties>
      <style:text-properties fo:font-size="10pt" style:font-size-asian="10pt" style:font-name-complex="Arial"/>
    </style:style>
    <style:style style:name="T143_1" style:family="text">
      <style:text-properties fo:font-size="10pt" style:font-size-asian="10pt" style:font-name-complex="Arial"/>
    </style:style>
    <style:style style:name="T143_2" style:family="text">
      <style:text-properties fo:font-size="10pt" style:font-size-asian="10pt" style:font-name-complex="Arial" fo:font-weight="bold" style:font-weight-asian="bold" style:font-weight-complex="bold"/>
    </style:style>
    <style:style style:name="T143_3" style:family="text">
      <style:text-properties fo:font-size="10pt" style:font-size-asian="10pt" style:font-name-complex="Arial"/>
    </style:style>
    <style:style style:name="T143_4" style:family="text">
      <style:text-properties fo:font-size="10pt" style:font-size-asian="10pt" style:font-name-complex="Arial"/>
    </style:style>
    <style:style style:name="T143_5" style:family="text">
      <style:text-properties fo:font-size="10pt" style:font-size-asian="10pt" style:font-name-complex="Arial"/>
    </style:style>
    <style:style style:name="T143_6" style:family="text">
      <style:text-properties fo:font-size="10pt" style:font-size-asian="10pt" style:font-name-complex="Arial"/>
    </style:style>
    <style:style style:name="T143_7" style:family="text">
      <style:text-properties fo:font-size="10pt" style:font-size-asian="10pt" style:font-name-complex="Arial"/>
    </style:style>
    <style:style style:name="T143_8" style:family="text">
      <style:text-properties fo:font-size="10pt" style:font-size-asian="10pt" style:font-name-complex="Arial"/>
    </style:style>
    <style:style style:name="P144" style:family="paragraph" style:parent-style-name="List_20_Paragraph">
      <style:paragraph-properties fo:margin-bottom="0cm">
        <style:tab-stops>
          <style:tab-stop style:type="left" style:leader-style="none" style:position="5.53cm"/>
        </style:tab-stops>
      </style:paragraph-properties>
      <style:text-properties fo:font-size="10pt" style:font-size-asian="10pt" style:font-name-complex="Arial"/>
    </style:style>
    <style:style style:name="T144_1" style:family="text">
      <style:text-properties fo:font-size="10pt" style:font-size-asian="10pt" style:font-name-complex="Arial"/>
    </style:style>
    <style:style style:name="T144_2" style:family="text">
      <style:text-properties fo:font-size="10pt" style:font-size-asian="10pt" style:font-name-complex="Arial" fo:font-weight="bold" style:font-weight-asian="bold" style:font-weight-complex="bold"/>
    </style:style>
    <style:style style:name="T144_3" style:family="text">
      <style:text-properties fo:font-size="10pt" style:font-size-asian="10pt" style:font-name-complex="Arial"/>
    </style:style>
    <style:style style:name="T144_4" style:family="text">
      <style:text-properties fo:font-size="10pt" style:font-size-asian="10pt" style:font-name-complex="Arial"/>
    </style:style>
    <style:style style:name="T144_5" style:family="text">
      <style:text-properties fo:font-size="10pt" style:font-size-asian="10pt" style:font-name-complex="Arial"/>
    </style:style>
    <style:style style:name="T144_6" style:family="text">
      <style:text-properties fo:font-size="10pt" style:font-size-asian="10pt" style:font-name-complex="Arial"/>
    </style:style>
    <style:style style:name="T144_7" style:family="text">
      <style:text-properties fo:font-size="10pt" style:font-size-asian="10pt" style:font-name-complex="Arial"/>
    </style:style>
    <style:style style:name="T144_8" style:family="text">
      <style:text-properties fo:font-size="10pt" style:font-size-asian="10pt" style:font-name-complex="Arial"/>
    </style:style>
    <style:style style:name="T144_9" style:family="text">
      <style:text-properties fo:font-size="10pt" style:font-size-asian="10pt" style:font-name-complex="Arial"/>
    </style:style>
    <style:style style:name="P145" style:family="paragraph" style:parent-style-name="List_20_Paragraph">
      <style:paragraph-properties fo:margin-bottom="0cm">
        <style:tab-stops>
          <style:tab-stop style:type="left" style:leader-style="none" style:position="4.895cm"/>
        </style:tab-stops>
      </style:paragraph-properties>
      <style:text-properties fo:font-size="10pt" style:font-size-asian="10pt" style:font-name-complex="Arial"/>
    </style:style>
    <style:style style:name="P146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46_1" style:family="text">
      <style:text-properties fo:font-size="10pt" style:font-size-asian="10pt" style:font-name-complex="Arial" style:font-size-complex="10pt"/>
    </style:style>
    <style:style style:name="T146_2" style:family="text">
      <style:text-properties fo:font-size="10pt" style:font-size-asian="10pt" style:font-name-complex="Arial" style:font-size-complex="10pt" fo:font-weight="bold" style:font-weight-asian="bold"/>
    </style:style>
    <style:style style:name="T146_3" style:family="text">
      <style:text-properties fo:font-size="10pt" style:font-size-asian="10pt" style:font-name-complex="Arial" style:font-size-complex="10pt" fo:font-weight="bold" style:font-weight-asian="bold"/>
    </style:style>
    <style:style style:name="P147" style:family="paragraph" style:parent-style-name="List_20_Paragraph">
      <style:paragraph-properties fo:margin-bottom="0cm">
        <style:tab-stops>
          <style:tab-stop style:type="left" style:leader-style="none" style:position="5.53cm"/>
        </style:tab-stops>
      </style:paragraph-properties>
      <style:text-properties fo:font-size="10pt" style:font-size-asian="10pt" style:font-name-complex="Arial"/>
    </style:style>
    <style:style style:name="T147_1" style:family="text">
      <style:text-properties fo:font-size="10pt" style:font-size-asian="10pt" style:font-name-complex="Arial" fo:font-weight="bold" style:font-weight-asian="bold" style:font-weight-complex="bold"/>
    </style:style>
    <style:style style:name="T147_2" style:family="text">
      <style:text-properties fo:font-size="10pt" style:font-size-asian="10pt" style:font-name-complex="Arial"/>
    </style:style>
    <style:style style:name="P148" style:family="paragraph" style:parent-style-name="List_20_Paragraph">
      <style:paragraph-properties fo:margin-bottom="0cm">
        <style:tab-stops>
          <style:tab-stop style:type="left" style:leader-style="none" style:position="5.53cm"/>
        </style:tab-stops>
      </style:paragraph-properties>
      <style:text-properties fo:font-size="10pt" style:font-size-asian="10pt" style:font-name-complex="Arial"/>
    </style:style>
    <style:style style:name="T148_1" style:family="text">
      <style:text-properties fo:font-size="10pt" style:font-size-asian="10pt" style:font-name-complex="Arial" fo:font-weight="bold" style:font-weight-asian="bold" style:font-weight-complex="bold"/>
    </style:style>
    <style:style style:name="T148_2" style:family="text">
      <style:text-properties fo:font-size="10pt" style:font-size-asian="10pt" style:font-name-complex="Arial"/>
    </style:style>
    <style:style style:name="T148_3" style:family="text">
      <style:text-properties fo:font-size="10pt" style:font-size-asian="10pt" style:font-name-complex="Arial"/>
    </style:style>
    <style:style style:name="T148_4" style:family="text">
      <style:text-properties fo:font-size="10pt" style:font-size-asian="10pt" style:font-name-complex="Arial"/>
    </style:style>
    <style:style style:name="T148_5" style:family="text">
      <style:text-properties fo:font-size="10pt" style:font-size-asian="10pt" style:font-name-complex="Arial"/>
    </style:style>
    <style:style style:name="T148_6" style:family="text">
      <style:text-properties fo:font-size="10pt" style:font-size-asian="10pt" style:font-name-complex="Arial"/>
    </style:style>
    <style:style style:name="P149" style:family="paragraph" style:parent-style-name="List_20_Paragraph">
      <style:paragraph-properties fo:margin-bottom="0cm">
        <style:tab-stops>
          <style:tab-stop style:type="left" style:leader-style="none" style:position="5.53cm"/>
        </style:tab-stops>
      </style:paragraph-properties>
      <style:text-properties fo:font-size="10pt" style:font-size-asian="10pt" style:font-name-complex="Arial"/>
    </style:style>
    <style:style style:name="T149_1" style:family="text">
      <style:text-properties fo:font-size="10pt" style:font-size-asian="10pt" style:font-name-complex="Arial" fo:font-weight="bold" style:font-weight-asian="bold" style:font-weight-complex="bold"/>
    </style:style>
    <style:style style:name="T149_2" style:family="text">
      <style:text-properties fo:font-size="10pt" style:font-size-asian="10pt" style:font-name-complex="Arial"/>
    </style:style>
    <style:style style:name="P150" style:family="paragraph" style:parent-style-name="List_20_Paragraph">
      <style:paragraph-properties fo:margin-bottom="0cm">
        <style:tab-stops>
          <style:tab-stop style:type="left" style:leader-style="none" style:position="5.53cm"/>
        </style:tab-stops>
      </style:paragraph-properties>
      <style:text-properties fo:font-size="10pt" style:font-size-asian="10pt" style:font-name-complex="Arial"/>
    </style:style>
    <style:style style:name="T150_1" style:family="text">
      <style:text-properties fo:font-size="10pt" style:font-size-asian="10pt" style:font-name-complex="Arial" fo:font-weight="bold" style:font-weight-asian="bold" style:font-weight-complex="bold"/>
    </style:style>
    <style:style style:name="T150_2" style:family="text">
      <style:text-properties fo:font-size="10pt" style:font-size-asian="10pt" style:font-name-complex="Arial"/>
    </style:style>
    <style:style style:name="P151" style:family="paragraph" style:parent-style-name="List_20_Paragraph">
      <style:paragraph-properties fo:margin-bottom="0cm">
        <style:tab-stops>
          <style:tab-stop style:type="left" style:leader-style="none" style:position="5.53cm"/>
        </style:tab-stops>
      </style:paragraph-properties>
      <style:text-properties fo:font-size="10pt" style:font-size-asian="10pt" style:font-name-complex="Arial"/>
    </style:style>
    <style:style style:name="T151_1" style:family="text">
      <style:text-properties fo:font-size="10pt" style:font-size-asian="10pt" style:font-name-complex="Arial" fo:font-weight="bold" style:font-weight-asian="bold" style:font-weight-complex="bold"/>
    </style:style>
    <style:style style:name="T151_2" style:family="text">
      <style:text-properties fo:font-size="10pt" style:font-size-asian="10pt" style:font-name-complex="Arial"/>
    </style:style>
    <style:style style:name="P152" style:family="paragraph" style:parent-style-name="List_20_Paragraph">
      <style:paragraph-properties fo:margin-bottom="0cm">
        <style:tab-stops>
          <style:tab-stop style:type="left" style:leader-style="none" style:position="5.53cm"/>
        </style:tab-stops>
      </style:paragraph-properties>
      <style:text-properties fo:font-size="10pt" style:font-size-asian="10pt" style:font-name-complex="Arial"/>
    </style:style>
    <style:style style:name="T152_1" style:family="text">
      <style:text-properties fo:font-size="10pt" style:font-size-asian="10pt" style:font-name-complex="Arial" fo:font-weight="bold" style:font-weight-asian="bold" style:font-weight-complex="bold"/>
    </style:style>
    <style:style style:name="T152_2" style:family="text">
      <style:text-properties fo:font-size="10pt" style:font-size-asian="10pt" style:font-name-complex="Arial"/>
    </style:style>
    <style:style style:name="P15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0pt" style:font-size-asian="10pt" style:font-name-complex="Arial" style:font-size-complex="10pt"/>
    </style:style>
    <style:style style:name="P154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154_1" style:family="text">
      <style:text-properties fo:font-size="10pt" style:font-size-asian="10pt" style:font-name-complex="Arial" style:font-size-complex="10pt"/>
    </style:style>
    <style:style style:name="T154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54_3" style:family="text">
      <style:text-properties fo:font-size="10pt" style:font-size-asian="10pt" style:font-name-complex="Arial" style:font-size-complex="10pt"/>
    </style:style>
    <style:style style:name="T154_4" style:family="text">
      <style:text-properties fo:font-size="10pt" style:font-size-asian="10pt" style:font-name-complex="Arial" style:font-size-complex="10pt" fo:font-weight="bold" style:font-weight-asian="bold"/>
    </style:style>
    <style:style style:name="T154_5" style:family="text">
      <style:text-properties fo:font-size="10pt" style:font-size-asian="10pt" style:font-name-complex="Arial" style:font-size-complex="10pt" fo:language="en" fo:country="CA"/>
    </style:style>
    <style:style style:name="P155" style:family="paragraph" style:parent-style-name="Normal">
      <style:paragraph-properties>
        <style:tab-stops>
          <style:tab-stop style:type="left" style:leader-style="none" style:position="5.53cm"/>
        </style:tab-stops>
      </style:paragraph-properties>
    </style:style>
    <style:style style:name="T155_1" style:family="text">
      <style:text-properties fo:font-size="10pt" style:font-size-asian="10pt" style:font-name-complex="Arial" style:font-size-complex="10pt" fo:font-weight="bold" style:font-weight-asian="bold"/>
    </style:style>
    <style:style style:name="T155_2" style:family="text">
      <style:text-properties fo:font-size="10pt" style:font-size-asian="10pt" style:font-name-complex="Arial" style:font-size-complex="10pt"/>
    </style:style>
    <style:style style:name="T155_3" style:family="text">
      <style:text-properties fo:font-size="10pt" style:font-size-asian="10pt" style:font-name-complex="Arial" style:font-size-complex="10pt" fo:font-weight="bold" style:font-weight-asian="bold"/>
    </style:style>
    <style:style style:name="P156" style:family="paragraph" style:parent-style-name="Normal">
      <style:paragraph-properties>
        <style:tab-stops>
          <style:tab-stop style:type="left" style:leader-style="none" style:position="5.53cm"/>
        </style:tab-stops>
      </style:paragraph-properties>
    </style:style>
    <style:style style:name="T156_1" style:family="text">
      <style:text-properties fo:font-size="10pt" style:font-size-asian="10pt" style:font-name-complex="Arial" style:font-size-complex="10pt" fo:font-weight="bold" style:font-weight-asian="bold"/>
    </style:style>
    <style:style style:name="T156_2" style:family="text">
      <style:text-properties fo:font-size="10pt" style:font-size-asian="10pt" style:font-name-complex="Arial" style:font-size-complex="10pt" style:font-weight-complex="bold"/>
    </style:style>
    <style:style style:name="T156_3" style:family="text">
      <style:text-properties fo:font-size="10pt" style:font-size-asian="10pt" style:font-name-complex="Arial" style:font-size-complex="10pt" fo:font-weight="bold" style:font-weight-asian="bold"/>
    </style:style>
    <style:style style:name="T156_4" style:family="text">
      <style:text-properties fo:font-size="10pt" style:font-size-asian="10pt" style:font-name-complex="Arial" style:font-size-complex="10pt"/>
    </style:style>
    <style:style style:name="P157" style:family="paragraph" style:parent-style-name="Normal">
      <style:paragraph-properties>
        <style:tab-stops>
          <style:tab-stop style:type="left" style:leader-style="none" style:position="5.53cm"/>
        </style:tab-stops>
      </style:paragraph-properties>
    </style:style>
    <style:style style:name="T157_1" style:family="text">
      <style:text-properties fo:font-size="10pt" style:font-size-asian="10pt" style:font-name-complex="Arial" style:font-size-complex="10pt"/>
    </style:style>
    <style:style style:name="T157_2" style:family="text">
      <style:text-properties fo:font-size="10pt" style:font-size-asian="10pt" style:font-name-complex="Arial" style:font-size-complex="10pt" fo:font-weight="bold" style:font-weight-asian="bold"/>
    </style:style>
    <style:style style:name="T157_3" style:family="text">
      <style:text-properties fo:font-size="10pt" style:font-size-asian="10pt" style:font-name-complex="Arial" style:font-size-complex="10pt"/>
    </style:style>
    <style:style style:name="P158" style:family="paragraph" style:parent-style-name="Normal">
      <style:paragraph-properties>
        <style:tab-stops>
          <style:tab-stop style:type="left" style:leader-style="none" style:position="5.53cm"/>
        </style:tab-stops>
      </style:paragraph-properties>
    </style:style>
    <style:style style:name="T158_1" style:family="text">
      <style:text-properties fo:font-size="10pt" style:font-size-asian="10pt" style:font-name-complex="Arial" style:font-size-complex="10pt" fo:font-weight="bold" style:font-weight-asian="bold"/>
    </style:style>
    <style:style style:name="T158_2" style:family="text">
      <style:text-properties fo:font-size="10pt" style:font-size-asian="10pt" style:font-name-complex="Arial" style:font-size-complex="10pt"/>
    </style:style>
    <style:style style:name="T158_3" style:family="text">
      <style:text-properties fo:font-size="10pt" style:font-size-asian="10pt" style:font-name-complex="Arial" style:font-size-complex="10pt" fo:language="en" fo:country="CA"/>
    </style:style>
    <style:style style:name="P159" style:family="paragraph" style:parent-style-name="Normal">
      <style:paragraph-properties>
        <style:tab-stops>
          <style:tab-stop style:type="left" style:leader-style="none" style:position="5.53cm"/>
        </style:tab-stops>
      </style:paragraph-properties>
    </style:style>
    <style:style style:name="T159_1" style:family="text">
      <style:text-properties fo:font-size="10pt" style:font-size-asian="10pt" style:font-name-complex="Arial" style:font-size-complex="10pt" fo:font-weight="bold" style:font-weight-asian="bold"/>
    </style:style>
    <style:style style:name="T159_2" style:family="text">
      <style:text-properties fo:font-size="10pt" style:font-size-asian="10pt" style:font-name-complex="Arial" style:font-size-complex="10pt" fo:font-weight="bold" style:font-weight-asian="bold"/>
    </style:style>
    <style:style style:name="T159_3" style:family="text">
      <style:text-properties fo:font-size="10pt" style:font-size-asian="10pt" style:font-name-complex="Arial" style:font-size-complex="10pt" fo:font-weight="bold" style:font-weight-asian="bold"/>
    </style:style>
    <style:style style:name="T159_4" style:family="text">
      <style:text-properties fo:font-size="10pt" style:font-size-asian="10pt" style:font-name-complex="Arial" style:font-size-complex="10pt"/>
    </style:style>
    <style:style style:name="T159_5" style:family="text">
      <style:text-properties fo:font-size="10pt" style:font-size-asian="10pt" style:font-name-complex="Arial" style:font-size-complex="10pt" fo:language="en" fo:country="CA"/>
    </style:style>
    <style:style style:name="P160" style:family="paragraph" style:parent-style-name="Normal">
      <style:paragraph-properties>
        <style:tab-stops>
          <style:tab-stop style:type="left" style:leader-style="none" style:position="5.53cm"/>
        </style:tab-stops>
      </style:paragraph-properties>
    </style:style>
    <style:style style:name="T160_1" style:family="text">
      <style:text-properties fo:font-size="10pt" style:font-size-asian="10pt" style:font-name-complex="Arial" style:font-size-complex="10pt"/>
    </style:style>
    <style:style style:name="T160_2" style:family="text">
      <style:text-properties fo:font-size="10pt" style:font-size-asian="10pt" style:font-name-complex="Arial" style:font-size-complex="10pt" fo:font-weight="bold" style:font-weight-asian="bold"/>
    </style:style>
    <style:style style:name="T160_3" style:family="text">
      <style:text-properties fo:font-size="10pt" style:font-size-asian="10pt" style:font-name-complex="Arial" style:font-size-complex="10pt" fo:font-weight="bold" style:font-weight-asian="bold"/>
    </style:style>
    <style:style style:name="T160_4" style:family="text">
      <style:text-properties fo:font-size="10pt" style:font-size-asian="10pt" style:font-name-complex="Arial" style:font-size-complex="10pt" fo:font-weight="bold" style:font-weight-asian="bold"/>
    </style:style>
    <style:style style:name="T160_5" style:family="text">
      <style:text-properties fo:font-size="10pt" style:font-size-asian="10pt" style:font-name-complex="Arial" style:font-size-complex="10pt" fo:font-weight="bold" style:font-weight-asian="bold"/>
    </style:style>
    <style:style style:name="T160_6" style:family="text">
      <style:text-properties fo:font-size="10pt" style:font-size-asian="10pt" style:font-name-complex="Arial" style:font-size-complex="10pt" fo:font-weight="bold" style:font-weight-asian="bold"/>
    </style:style>
    <style:style style:name="T160_7" style:family="text">
      <style:text-properties fo:font-size="10pt" style:font-size-asian="10pt" style:font-name-complex="Arial" style:font-size-complex="10pt"/>
    </style:style>
    <style:style style:name="T160_8" style:family="text">
      <style:text-properties fo:font-size="10pt" style:font-size-asian="10pt" style:font-name-complex="Arial" style:font-size-complex="10pt" fo:language="en" fo:country="CA"/>
    </style:style>
    <style:style style:name="P161" style:family="paragraph" style:parent-style-name="Normal">
      <style:paragraph-properties>
        <style:tab-stops>
          <style:tab-stop style:type="left" style:leader-style="none" style:position="5.53cm"/>
        </style:tab-stops>
      </style:paragraph-properties>
    </style:style>
    <style:style style:name="T161_1" style:family="text">
      <style:text-properties fo:font-size="10pt" style:font-size-asian="10pt" style:font-name-complex="Arial" style:font-size-complex="10pt" fo:font-weight="bold" style:font-weight-asian="bold"/>
    </style:style>
    <style:style style:name="T161_2" style:family="text">
      <style:text-properties fo:font-size="10pt" style:font-size-asian="10pt" style:font-name-complex="Arial" style:font-size-complex="10pt"/>
    </style:style>
    <style:style style:name="T161_3" style:family="text">
      <style:text-properties fo:font-size="10pt" style:font-size-asian="10pt" style:font-name-complex="Arial" style:font-size-complex="10pt" fo:language="en" fo:country="CA"/>
    </style:style>
    <style:style style:name="P162" style:family="paragraph" style:parent-style-name="Normal">
      <style:paragraph-properties>
        <style:tab-stops>
          <style:tab-stop style:type="left" style:leader-style="none" style:position="5.53cm"/>
        </style:tab-stops>
      </style:paragraph-properties>
    </style:style>
    <style:style style:name="T162_1" style:family="text">
      <style:text-properties fo:font-size="10pt" style:font-size-asian="10pt" style:font-name-complex="Arial" style:font-size-complex="10pt" fo:font-weight="bold" style:font-weight-asian="bold"/>
    </style:style>
    <style:style style:name="T162_2" style:family="text">
      <style:text-properties fo:font-size="10pt" style:font-size-asian="10pt" style:font-name-complex="Arial" style:font-size-complex="10pt"/>
    </style:style>
    <style:style style:name="T162_3" style:family="text">
      <style:text-properties fo:font-size="10pt" style:font-size-asian="10pt" style:font-name-complex="Arial" style:font-size-complex="10pt" fo:language="en" fo:country="CA"/>
    </style:style>
    <style:style style:name="P163" style:family="paragraph" style:parent-style-name="Normal">
      <style:paragraph-properties>
        <style:tab-stops>
          <style:tab-stop style:type="left" style:leader-style="none" style:position="5.53cm"/>
        </style:tab-stops>
      </style:paragraph-properties>
    </style:style>
    <style:style style:name="T163_1" style:family="text">
      <style:text-properties fo:font-size="10pt" style:font-size-asian="10pt" style:font-name-complex="Arial" style:font-size-complex="10pt" fo:font-weight="bold" style:font-weight-asian="bold"/>
    </style:style>
    <style:style style:name="T163_2" style:family="text">
      <style:text-properties fo:font-size="10pt" style:font-size-asian="10pt" style:font-name-complex="Arial" style:font-size-complex="10pt"/>
    </style:style>
    <style:style style:name="T163_3" style:family="text">
      <style:text-properties fo:font-size="10pt" style:font-size-asian="10pt" style:font-name-complex="Arial" style:font-size-complex="10pt" fo:language="en" fo:country="CA"/>
    </style:style>
    <style:style style:name="P164" style:family="paragraph" style:parent-style-name="Normal">
      <style:paragraph-properties>
        <style:tab-stops>
          <style:tab-stop style:type="left" style:leader-style="none" style:position="5.53cm"/>
        </style:tab-stops>
      </style:paragraph-properties>
    </style:style>
    <style:style style:name="T16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4_2" style:family="text">
      <style:text-properties fo:font-size="10pt" style:font-size-asian="10pt" style:font-name-complex="Arial" style:font-size-complex="10pt" fo:font-weight="bold" style:font-weight-asian="bold"/>
    </style:style>
    <style:style style:name="T164_3" style:family="text">
      <style:text-properties fo:font-size="10pt" style:font-size-asian="10pt" style:font-name-complex="Arial" style:font-size-complex="10pt"/>
    </style:style>
    <style:style style:name="P165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able5" style:family="table">
      <style:table-properties table:align="left" style:width="15.903cm" fo:margin-left="0cm"/>
    </style:style>
    <style:style style:name="Column16" style:family="table-column">
      <style:table-column-properties style:column-width="15.903cm"/>
    </style:style>
    <style:style style:name="Row10" style:family="table-row"/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100%" fo:margin-bottom="0cm" fo:margin-left="0.635cm">
        <style:tab-stops>
          <style:tab-stop style:type="left" style:leader-style="none" style:position="5.53cm"/>
        </style:tab-stops>
      </style:paragraph-properties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67" style:family="paragraph" style:parent-style-name="Normal">
      <style:paragraph-properties fo:line-height="100%" fo:margin-bottom="0cm"/>
      <style:text-properties fo:background-color="#ffff00"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6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169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70" style:family="paragraph" style:parent-style-name="Normal"/>
    <style:style style:name="T17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0_2" style:family="text">
      <style:text-properties fo:font-size="11pt" style:font-size-asian="11pt" style:font-name-complex="Arial" style:font-size-complex="11pt" fo:font-weight="bold" style:font-weight-asian="bold"/>
    </style:style>
    <style:style style:name="T170_3" style:family="text">
      <style:text-properties fo:font-size="11pt" style:font-size-asian="11pt" style:font-name-complex="Arial" style:font-size-complex="11pt" style:font-weight-complex="bold"/>
    </style:style>
    <style:style style:name="T170_4" style:family="text">
      <style:text-properties fo:font-size="11pt" style:font-size-asian="11pt" style:font-name-complex="Arial" style:font-size-complex="11pt" style:font-weight-complex="bold"/>
    </style:style>
    <style:style style:name="P171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172" style:family="paragraph" style:parent-style-name="Normal"/>
    <style:style style:name="T172_1" style:family="text">
      <style:text-properties fo:font-size="10pt" style:font-size-asian="10pt" style:font-name-complex="Arial" style:font-size-complex="10pt" fo:font-weight="bold" style:font-weight-asian="bold"/>
    </style:style>
    <style:style style:name="T172_2" style:family="text">
      <style:text-properties fo:font-size="10pt" style:font-size-asian="10pt" style:font-name-complex="Arial" style:font-size-complex="10pt"/>
    </style:style>
    <style:style style:name="P173" style:family="paragraph" style:parent-style-name="Normal">
      <style:text-properties fo:font-size="10pt" style:font-size-asian="10pt" style:font-name-complex="Arial" style:font-size-complex="10pt"/>
    </style:style>
    <style:style style:name="P174" style:family="paragraph" style:parent-style-name="Normal"/>
    <style:style style:name="T174_1" style:family="text">
      <style:text-properties fo:font-size="10pt" style:font-size-asian="10pt" style:font-name-complex="Arial" style:font-size-complex="10pt" fo:font-weight="bold" style:font-weight-asian="bold"/>
    </style:style>
    <style:style style:name="P175" style:family="paragraph" style:parent-style-name="Normal"/>
    <style:style style:name="T17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5_2" style:family="text">
      <style:text-properties fo:font-size="10pt" style:font-size-asian="10pt" style:font-name-complex="Arial" style:font-size-complex="10pt"/>
    </style:style>
    <style:style style:name="T175_3" style:family="text">
      <style:text-properties fo:font-size="10pt" style:font-size-asian="10pt" style:font-name-complex="Arial" style:font-size-complex="10pt" fo:font-weight="bold" style:font-weight-asian="bold"/>
    </style:style>
    <style:style style:name="T175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5_5" style:family="text">
      <style:text-properties fo:font-size="10pt" style:font-size-asian="10pt" style:font-name-complex="Arial" style:font-size-complex="10pt" fo:font-weight="bold" style:font-weight-asian="bold"/>
    </style:style>
    <style:style style:name="T175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5_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5_8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5_9" style:family="text">
      <style:text-properties fo:font-size="10pt" style:font-size-asian="10pt" style:font-name-complex="Arial" style:font-size-complex="10pt" fo:font-weight="bold" style:font-weight-asian="bold"/>
    </style:style>
    <style:style style:name="T175_10" style:family="text">
      <style:text-properties fo:font-size="10pt" style:font-size-asian="10pt" style:font-name-complex="Arial" style:font-size-complex="10pt"/>
    </style:style>
    <style:style style:name="T175_11" style:family="text">
      <style:text-properties fo:font-size="10pt" style:font-size-asian="10pt" style:font-name-complex="Arial" style:font-size-complex="10pt"/>
    </style:style>
    <style:style style:name="T175_12" style:family="text">
      <style:text-properties fo:font-size="10pt" style:font-size-asian="10pt" style:font-name-complex="Arial" style:font-size-complex="10pt"/>
    </style:style>
    <style:style style:name="T175_13" style:family="text">
      <style:text-properties fo:font-size="10pt" style:font-size-asian="10pt" style:font-name-complex="Arial" style:font-size-complex="10pt"/>
    </style:style>
    <style:style style:name="T175_14" style:family="text">
      <style:text-properties fo:font-size="10pt" style:font-size-asian="10pt" style:font-name-complex="Arial" style:font-size-complex="10pt"/>
    </style:style>
    <style:style style:name="T175_15" style:family="text">
      <style:text-properties fo:font-size="10pt" style:font-size-asian="10pt" style:font-name-complex="Arial" style:font-size-complex="10pt"/>
    </style:style>
    <style:style style:name="T175_16" style:family="text">
      <style:text-properties fo:font-size="10pt" style:font-size-asian="10pt" style:font-name-complex="Arial" style:font-size-complex="10pt"/>
    </style:style>
    <style:style style:name="T175_17" style:family="text">
      <style:text-properties fo:font-size="10pt" style:font-size-asian="10pt" style:font-name-complex="Arial" style:font-size-complex="10pt"/>
    </style:style>
    <style:style style:name="P176" style:family="paragraph" style:parent-style-name="Normal"/>
    <style:style style:name="T176_1" style:family="text">
      <style:text-properties fo:font-size="10pt" style:font-size-asian="10pt" style:font-name-complex="Arial" style:font-size-complex="10pt"/>
    </style:style>
    <style:style style:name="T176_2" style:family="text">
      <style:text-properties fo:font-size="10pt" style:font-size-asian="10pt" style:font-name-complex="Arial" style:font-size-complex="10pt"/>
    </style:style>
    <style:style style:name="T176_3" style:family="text">
      <style:text-properties fo:font-size="10pt" style:font-size-asian="10pt" style:font-name-complex="Arial" style:font-size-complex="10pt"/>
    </style:style>
    <style:style style:name="T176_4" style:family="text">
      <style:text-properties fo:font-size="10pt" style:font-size-asian="10pt" style:font-name-complex="Arial" style:font-size-complex="10pt"/>
    </style:style>
    <style:style style:name="T176_5" style:family="text">
      <style:text-properties fo:font-size="10pt" style:font-size-asian="10pt" style:font-name-complex="Arial" style:font-size-complex="10pt"/>
    </style:style>
    <style:style style:name="T176_6" style:family="text">
      <style:text-properties fo:font-size="10pt" style:font-size-asian="10pt" style:font-name-complex="Arial" style:font-size-complex="10pt"/>
    </style:style>
    <style:style style:name="T176_7" style:family="text">
      <style:text-properties fo:font-size="10pt" style:font-size-asian="10pt" style:font-name-complex="Arial" style:font-size-complex="10pt"/>
    </style:style>
    <style:style style:name="P177" style:family="paragraph" style:parent-style-name="Normal">
      <style:text-properties fo:font-size="10pt" style:font-size-asian="10pt" style:font-name-complex="Arial" style:font-size-complex="10pt"/>
    </style:style>
    <style:style style:name="P178" style:family="paragraph" style:parent-style-name="Normal"/>
    <style:style style:name="T178_1" style:family="text">
      <style:text-properties fo:font-size="10pt" style:font-size-asian="10pt" style:font-name-complex="Arial" style:font-size-complex="10pt" fo:font-weight="bold" style:font-weight-asian="bold"/>
    </style:style>
    <style:style style:name="P179" style:family="paragraph" style:parent-style-name="Normal"/>
    <style:style style:name="T17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9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9_4" style:family="text">
      <style:text-properties style:font-name="Cambria Math" fo:font-size="10pt" style:font-size-asian="10pt" style:font-name-complex="Cambria Math" style:font-size-complex="10pt" fo:font-weight="bold" style:font-weight-asian="bold" style:font-weight-complex="bold"/>
    </style:style>
    <style:style style:name="T179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9_6" style:family="text">
      <style:text-properties fo:font-size="10pt" style:font-size-asian="10pt" style:font-name-complex="Arial" style:font-size-complex="10pt"/>
    </style:style>
    <style:style style:name="T179_7" style:family="text"/>
    <style:style style:name="T179_8" style:family="text" style:parent-style-name="Internet_20_link">
      <style:text-properties fo:font-size="10pt" style:font-size-asian="10pt" style:font-name-complex="Arial" style:font-size-complex="10pt"/>
    </style:style>
    <style:style style:name="T179_9" style:family="text">
      <style:text-properties fo:font-size="10pt" style:font-size-asian="10pt" style:font-name-complex="Arial" style:font-size-complex="10pt"/>
    </style:style>
    <style:style style:name="T179_10" style:family="text">
      <style:text-properties fo:font-size="10pt" style:font-size-asian="10pt" style:font-name-complex="Arial" style:font-size-complex="10pt"/>
    </style:style>
    <style:style style:name="T179_11" style:family="text">
      <style:text-properties fo:font-size="10pt" style:font-size-asian="10pt" style:font-name-complex="Arial" style:font-size-complex="10pt"/>
    </style:style>
    <style:style style:name="T179_12" style:family="text">
      <style:text-properties fo:font-size="10pt" style:font-size-asian="10pt" style:font-name-complex="Arial" style:font-size-complex="10pt"/>
    </style:style>
    <style:style style:name="P180" style:family="paragraph" style:parent-style-name="Normal">
      <style:text-properties fo:font-size="10pt" style:font-size-asian="10pt" style:font-name-complex="Arial" style:font-size-complex="10pt"/>
    </style:style>
    <style:style style:name="P181" style:family="paragraph" style:parent-style-name="List_20_Paragraph">
      <style:paragraph-properties fo:margin-bottom="0cm" fo:margin-left="0.635cm"/>
      <style:text-properties fo:font-size="10pt" style:font-size-asian="10pt" style:font-name-complex="Arial"/>
    </style:style>
    <style:style style:name="T181_1" style:family="text">
      <style:text-properties fo:font-size="10pt" style:font-size-asian="10pt" style:font-name-complex="Arial" fo:font-weight="bold" style:font-weight-asian="bold"/>
    </style:style>
    <style:style style:name="T181_2" style:family="text">
      <style:text-properties fo:font-size="10pt" style:font-size-asian="10pt" style:font-name-complex="Arial" fo:font-weight="bold" style:font-weight-asian="bold"/>
    </style:style>
    <style:style style:name="T181_3" style:family="text">
      <style:text-properties fo:font-size="10pt" style:font-size-asian="10pt" style:font-name-complex="Arial"/>
    </style:style>
    <style:style style:name="T181_4" style:family="text">
      <style:text-properties fo:font-size="10pt" style:font-size-asian="10pt" style:font-name-complex="Arial"/>
    </style:style>
    <style:style style:name="T181_5" style:family="text">
      <style:text-properties fo:font-size="10pt" style:font-size-asian="10pt" style:font-name-complex="Arial"/>
    </style:style>
    <style:style style:name="T181_6" style:family="text">
      <style:text-properties fo:font-size="10pt" style:font-size-asian="10pt" style:font-name-complex="Arial"/>
    </style:style>
    <style:style style:name="T181_7" style:family="text">
      <style:text-properties fo:font-size="10pt" style:font-size-asian="10pt" style:font-name-complex="Arial"/>
    </style:style>
    <style:style style:name="T181_8" style:family="text">
      <style:text-properties fo:font-size="10pt" style:font-size-asian="10pt" style:font-name-complex="Arial"/>
    </style:style>
    <style:style style:name="T181_9" style:family="text">
      <style:text-properties fo:font-size="10pt" style:font-size-asian="10pt" style:font-name-complex="Arial"/>
    </style:style>
    <style:style style:name="T181_10" style:family="text">
      <style:text-properties fo:font-size="10pt" style:font-size-asian="10pt" style:font-name-complex="Arial"/>
    </style:style>
    <style:style style:name="T181_11" style:family="text">
      <style:text-properties fo:font-size="10pt" style:font-size-asian="10pt" style:font-name-complex="Arial"/>
    </style:style>
    <style:style style:name="T181_12" style:family="text">
      <style:text-properties fo:font-size="10pt" style:font-size-asian="10pt" style:font-name-complex="Arial"/>
    </style:style>
    <style:style style:name="T181_13" style:family="text">
      <style:text-properties fo:font-size="10pt" style:font-size-asian="10pt" style:font-name-complex="Arial"/>
    </style:style>
    <style:style style:name="T181_14" style:family="text">
      <style:text-properties fo:font-size="10pt" style:font-size-asian="10pt" style:font-name-complex="Arial"/>
    </style:style>
    <style:style style:name="T181_15" style:family="text">
      <style:text-properties fo:font-size="10pt" style:font-size-asian="10pt" style:font-name-complex="Arial"/>
    </style:style>
    <style:style style:name="T181_16" style:family="text">
      <style:text-properties fo:font-size="10pt" style:font-size-asian="10pt" style:font-name-complex="Arial"/>
    </style:style>
    <style:style style:name="P182" style:family="paragraph" style:parent-style-name="List_20_Paragraph">
      <style:paragraph-properties fo:margin-bottom="0cm" fo:margin-left="0.635cm"/>
    </style:style>
    <style:style style:name="T182_1" style:family="text">
      <style:text-properties fo:font-size="10pt" style:font-size-asian="10pt" style:font-name-complex="Arial" fo:font-weight="bold" style:font-weight-asian="bold"/>
    </style:style>
    <style:style style:name="T182_2" style:family="text">
      <style:text-properties fo:font-size="10pt" style:font-size-asian="10pt" style:font-name-complex="Arial"/>
    </style:style>
    <style:style style:name="T182_3" style:family="text">
      <style:text-properties fo:font-size="10pt" style:font-size-asian="10pt" style:font-name-complex="Arial"/>
    </style:style>
    <style:style style:name="T182_4" style:family="text">
      <style:text-properties fo:font-size="10pt" style:font-size-asian="10pt" style:font-name-complex="Arial"/>
    </style:style>
    <style:style style:name="P183" style:family="paragraph" style:parent-style-name="List_20_Paragraph">
      <style:paragraph-properties fo:margin-bottom="0cm" fo:margin-left="0.635cm"/>
      <style:text-properties fo:font-size="10pt" style:font-size-asian="10pt" style:font-name-complex="Arial"/>
    </style:style>
    <style:style style:name="T183_1" style:family="text">
      <style:text-properties fo:font-size="10pt" style:font-size-asian="10pt" style:font-name-complex="Arial" fo:font-weight="bold" style:font-weight-asian="bold"/>
    </style:style>
    <style:style style:name="T183_2" style:family="text">
      <style:text-properties fo:font-size="10pt" style:font-size-asian="10pt" style:font-name-complex="Arial"/>
    </style:style>
    <style:style style:name="T183_3" style:family="text">
      <style:text-properties fo:font-size="10pt" style:font-size-asian="10pt" style:font-name-complex="Arial"/>
    </style:style>
    <style:style style:name="T183_4" style:family="text">
      <style:text-properties fo:font-size="10pt" style:font-size-asian="10pt" style:font-name-complex="Arial"/>
    </style:style>
    <style:style style:name="T183_5" style:family="text">
      <style:text-properties fo:font-size="10pt" style:font-size-asian="10pt" style:font-name-complex="Arial"/>
    </style:style>
    <style:style style:name="P184" style:family="paragraph" style:parent-style-name="List_20_Paragraph">
      <style:paragraph-properties fo:margin-bottom="0cm" fo:margin-left="0.635cm"/>
    </style:style>
    <style:style style:name="T184_1" style:family="text">
      <style:text-properties fo:font-size="10pt" style:font-size-asian="10pt" style:font-name-complex="Arial" fo:font-weight="bold" style:font-weight-asian="bold"/>
    </style:style>
    <style:style style:name="T184_2" style:family="text">
      <style:text-properties fo:font-size="10pt" style:font-size-asian="10pt" style:font-name-complex="Arial" fo:font-weight="bold" style:font-weight-asian="bold" style:font-weight-complex="bold"/>
    </style:style>
    <style:style style:name="T184_3" style:family="text">
      <style:text-properties fo:font-size="10pt" style:font-size-asian="10pt" style:font-name-complex="Arial" fo:font-weight="bold" style:font-weight-asian="bold"/>
    </style:style>
    <style:style style:name="T184_4" style:family="text">
      <style:text-properties fo:font-size="10pt" style:font-size-asian="10pt" style:font-name-complex="Arial"/>
    </style:style>
    <style:style style:name="T184_5" style:family="text">
      <style:text-properties fo:font-size="10pt" style:font-size-asian="10pt" style:font-name-complex="Arial"/>
    </style:style>
    <style:style style:name="T184_6" style:family="text">
      <style:text-properties fo:font-size="10pt" style:font-size-asian="10pt" style:font-name-complex="Arial"/>
    </style:style>
    <style:style style:name="T184_7" style:family="text">
      <style:text-properties fo:font-size="10pt" style:font-size-asian="10pt" style:font-name-complex="Arial"/>
    </style:style>
    <style:style style:name="T184_8" style:family="text">
      <style:text-properties fo:font-size="10pt" style:font-size-asian="10pt" style:font-name-complex="Arial"/>
    </style:style>
    <style:style style:name="T184_9" style:family="text">
      <style:text-properties fo:font-size="10pt" style:font-size-asian="10pt" style:font-name-complex="Arial"/>
    </style:style>
    <style:style style:name="T184_10" style:family="text">
      <style:text-properties fo:color="#000000" fo:font-size="10pt" style:font-size-asian="10pt" style:font-name-complex="Arial"/>
    </style:style>
    <style:style style:name="P185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186" style:family="paragraph" style:parent-style-name="Normal"/>
    <style:style style:name="T186_1" style:family="text">
      <style:text-properties fo:font-size="10pt" style:font-size-asian="10pt" style:font-name-complex="Arial" style:font-size-complex="10pt" fo:font-weight="bold" style:font-weight-asian="bold"/>
    </style:style>
    <style:style style:name="T186_2" style:family="text">
      <style:text-properties fo:font-size="10pt" style:font-size-asian="10pt" style:font-name-complex="Arial" style:font-size-complex="10pt" fo:font-weight="bold" style:font-weight-asian="bold"/>
    </style:style>
    <style:style style:name="T186_3" style:family="text">
      <style:text-properties fo:font-size="10pt" style:font-size-asian="10pt" style:font-name-complex="Arial" style:font-size-complex="10pt" fo:font-weight="bold" style:font-weight-asian="bold"/>
    </style:style>
    <style:style style:name="T186_4" style:family="text">
      <style:text-properties fo:font-size="10pt" style:font-size-asian="10pt" style:font-name-complex="Arial" style:font-size-complex="10pt"/>
    </style:style>
    <style:style style:name="T186_5" style:family="text">
      <style:text-properties fo:font-size="10pt" style:font-size-asian="10pt" style:font-name-complex="Arial" style:font-size-complex="10pt"/>
    </style:style>
    <style:style style:name="T186_6" style:family="text">
      <style:text-properties style:font-name="Cambria Math" fo:font-size="10pt" style:font-size-asian="10pt" style:font-name-complex="Cambria Math" style:font-size-complex="10pt"/>
    </style:style>
    <style:style style:name="T186_7" style:family="text">
      <style:text-properties fo:font-size="10pt" style:font-size-asian="10pt" style:font-name-complex="Arial" style:font-size-complex="10pt"/>
    </style:style>
    <style:style style:name="T186_8" style:family="text">
      <style:text-properties fo:font-size="10pt" style:font-size-asian="10pt" style:font-name-complex="Arial" style:font-size-complex="10pt"/>
    </style:style>
    <style:style style:name="T186_9" style:family="text">
      <style:text-properties fo:font-size="10pt" style:font-size-asian="10pt" style:font-name-complex="Arial" style:font-size-complex="10pt"/>
    </style:style>
    <style:style style:name="T186_10" style:family="text">
      <style:text-properties fo:font-size="10pt" style:font-size-asian="10pt" style:font-name-complex="Arial" style:font-size-complex="10pt"/>
    </style:style>
    <style:style style:name="P187" style:family="paragraph" style:parent-style-name="Normal">
      <style:text-properties fo:font-size="10pt" style:font-size-asian="10pt" style:font-name-complex="Arial" style:font-size-complex="10pt"/>
    </style:style>
    <style:style style:name="P188" style:family="paragraph" style:parent-style-name="Normal"/>
    <style:style style:name="T18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88_2" style:family="text">
      <style:text-properties style:font-name="Cambria Math" fo:font-size="10pt" style:font-size-asian="10pt" style:font-name-complex="Cambria Math" style:font-size-complex="10pt" fo:font-weight="bold" style:font-weight-asian="bold" style:font-weight-complex="bold"/>
    </style:style>
    <style:style style:name="T188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88_4" style:family="text">
      <style:text-properties fo:font-size="10pt" style:font-size-asian="10pt" style:font-name-complex="Arial" style:font-size-complex="10pt"/>
    </style:style>
    <style:style style:name="T188_5" style:family="text" style:parent-style-name="Normal">
      <style:text-properties fo:font-size="10pt" style:font-size-asian="10pt" style:font-name-complex="Arial" style:font-size-complex="10pt"/>
    </style:style>
    <style:style style:name="P189" style:family="paragraph" style:parent-style-name="Footnote_20_text"/>
    <style:style style:name="T189_1" style:family="text">
      <style:text-properties fo:font-size="9pt" style:font-size-asian="9pt" style:font-size-complex="9pt"/>
    </style:style>
    <style:style style:name="T189_2" style:family="text">
      <style:text-properties fo:font-size="9pt" style:font-size-asian="9pt" style:font-name-complex="Arial" style:font-size-complex="9pt" fo:language="en" fo:country="CA"/>
    </style:style>
    <style:style style:name="T189_3" style:family="text"/>
    <style:style style:name="T189_4" style:family="text" style:parent-style-name="Internet_20_link">
      <style:text-properties fo:font-size="9pt" style:font-size-asian="9pt" style:font-name-complex="Arial" style:font-size-complex="9pt" fo:language="en" fo:country="CA"/>
    </style:style>
    <style:style style:name="T189_5" style:family="text">
      <style:text-properties fo:font-size="9pt" style:font-size-asian="9pt" style:font-name-complex="Arial" style:font-size-complex="9pt" fo:language="en" fo:country="CA"/>
    </style:style>
    <style:style style:name="T189_6" style:family="text">
      <style:text-properties fo:font-size="9pt" style:font-size-asian="9pt" style:font-name-complex="Arial" style:font-size-complex="9pt" fo:language="en" fo:country="CA"/>
    </style:style>
    <style:style style:name="T189_7" style:family="text">
      <style:text-properties fo:font-size="10pt" style:font-size-asian="10pt" style:font-name-complex="Arial" style:font-size-complex="10pt"/>
    </style:style>
    <style:style style:name="T189_8" style:family="text">
      <style:text-properties fo:font-size="10pt" style:font-size-asian="10pt" style:font-name-complex="Arial" style:font-size-complex="10pt"/>
    </style:style>
    <style:style style:name="T189_9" style:family="text">
      <style:text-properties fo:font-size="10pt" style:font-size-asian="10pt" style:font-name-complex="Arial" style:font-size-complex="10pt"/>
    </style:style>
    <style:style style:name="T189_10" style:family="text">
      <style:text-properties fo:font-size="10pt" style:font-size-asian="10pt" style:font-name-complex="Arial" style:font-size-complex="10pt"/>
    </style:style>
    <style:style style:name="T189_11" style:family="text">
      <style:text-properties fo:font-size="10pt" style:font-size-asian="10pt" style:font-name-complex="Arial" style:font-size-complex="10pt" fo:language="en" fo:country="CA"/>
    </style:style>
    <style:style style:name="T189_12" style:family="text">
      <style:text-properties fo:font-size="10pt" style:font-size-asian="10pt" style:font-name-complex="Arial" style:font-size-complex="10pt"/>
    </style:style>
    <style:style style:name="T189_13" style:family="text">
      <style:text-properties fo:font-size="10pt" style:font-size-asian="10pt" style:font-name-complex="Arial" style:font-size-complex="10pt" fo:language="en" fo:country="CA"/>
    </style:style>
    <style:style style:name="T189_14" style:family="text">
      <style:text-properties fo:font-size="10pt" style:font-size-asian="10pt" style:font-name-complex="Arial" style:font-size-complex="10pt" fo:language="en" fo:country="CA"/>
    </style:style>
    <style:style style:name="T189_15" style:family="text"/>
    <style:style style:name="T189_16" style:family="text" style:parent-style-name="Internet_20_link">
      <style:text-properties fo:font-size="10pt" style:font-size-asian="10pt" style:font-name-complex="Arial" style:font-size-complex="10pt" fo:language="en" fo:country="CA"/>
    </style:style>
    <style:style style:name="T189_17" style:family="text">
      <style:text-properties fo:font-size="10pt" style:font-size-asian="10pt" style:font-name-complex="Arial" style:font-size-complex="10pt" fo:language="en" fo:country="CA"/>
    </style:style>
    <style:style style:name="T189_18" style:family="text">
      <style:text-properties fo:font-size="10pt" style:font-size-asian="10pt" style:font-name-complex="Arial" style:font-size-complex="10pt"/>
    </style:style>
    <style:style style:name="P190" style:family="paragraph" style:parent-style-name="Normal">
      <style:text-properties fo:font-size="10pt" style:font-size-asian="10pt" style:font-name-complex="Arial" style:font-size-complex="10pt"/>
    </style:style>
    <style:style style:name="Table6" style:family="table">
      <style:table-properties table:align="left" style:width="15.993cm" fo:margin-left="0cm"/>
    </style:style>
    <style:style style:name="Column17" style:family="table-column">
      <style:table-column-properties style:column-width="15.993cm"/>
    </style:style>
    <style:style style:name="Row11" style:family="table-row"/>
    <style:style style:name="Cell40" style:family="table-cell">
      <style:table-cell-properties fo:background-color="#4472c4" style:vertical-align="top" fo:border-top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1_2" style:family="text">
      <style:text-properties fo:color="#ffffff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1_3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2" style:family="table-row"/>
    <style:style style:name="Cell41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FR3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3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3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3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3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3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4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5" style:family="paragraph" style:parent-style-name="Normal">
      <style:paragraph-properties fo:line-height="100%" fo:margin-bottom="0cm"/>
    </style:style>
    <style:style style:name="T19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2" style:family="text"/>
    <style:style style:name="T19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195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9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10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1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1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1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1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1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1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1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1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19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20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5_2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95_2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6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7_2" style:family="text"/>
    <style:style style:name="T19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97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7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7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7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7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7_9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97_10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8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00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1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1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1_4" style:family="text">
      <style:text-properties fo:color="#000000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201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1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1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1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1_9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1_10" style:family="text">
      <style:text-properties fo:color="#000000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201_1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01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02" style:family="paragraph" style:parent-style-name="Normal">
      <style:text-properties fo:font-size="10pt" style:font-size-asian="10pt" style:font-name-complex="Arial" style:font-size-complex="10pt"/>
    </style:style>
    <style:style style:name="P203" style:family="paragraph" style:parent-style-name="Normal">
      <style:text-properties fo:font-size="10pt" style:font-size-asian="10pt" style:font-name-complex="Arial" style:font-size-complex="10pt"/>
    </style:style>
    <style:style style:name="P204" style:family="paragraph" style:parent-style-name="Normal">
      <style:text-properties fo:font-size="10pt" style:font-size-asian="10pt" style:font-name-complex="Arial" style:font-size-complex="10pt"/>
    </style:style>
    <style:style style:name="P205" style:family="paragraph" style:parent-style-name="Normal">
      <style:text-properties fo:font-size="10pt" style:font-size-asian="10pt" style:font-name-complex="Arial" style:font-size-complex="10pt"/>
    </style:style>
    <style:style style:name="P206" style:family="paragraph" style:parent-style-name="Normal">
      <style:text-properties fo:font-size="10pt" style:font-size-asian="10pt" style:font-name-complex="Arial" style:font-size-complex="10pt"/>
    </style:style>
    <style:style style:name="Table7" style:family="table">
      <style:table-properties table:align="left" style:width="15.993cm" fo:margin-left="0cm"/>
    </style:style>
    <style:style style:name="Column18" style:family="table-column">
      <style:table-column-properties style:column-width="15.993cm"/>
    </style:style>
    <style:style style:name="Row13" style:family="table-row"/>
    <style:style style:name="Cell42" style:family="table-cell">
      <style:table-cell-properties fo:background-color="#4472c4" style:vertical-align="top" fo:border-top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00%" fo:margin-bottom="0cm"/>
    </style:style>
    <style:style style:name="T207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7_2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7_3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7_4" style:family="text">
      <style:text-properties fo:color="#ffffff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7_5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4" style:family="table-row"/>
    <style:style style:name="Cell43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100%" fo:margin-bottom="0cm"/>
    </style:style>
    <style:style style:name="T2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0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0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10" style:family="paragraph" style:parent-style-name="Normal">
      <style:paragraph-properties fo:line-height="100%" fo:margin-bottom="0cm"/>
    </style:style>
    <style:style style:name="T2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1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12" style:family="paragraph" style:parent-style-name="Normal">
      <style:paragraph-properties fo:line-height="100%" fo:margin-bottom="0cm"/>
    </style:style>
    <style:style style:name="FR4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fo:clip="rect(1.492cm 0cm 1.512cm 0cm)" style:flow-with-text="false" style:wrap="parallel" style:run-through="background" draw:auto-grow-height="false" draw:auto-grow-width="false"/>
    </style:style>
    <style:style style:name="T2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1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14" style:family="paragraph" style:parent-style-name="Normal">
      <style:paragraph-properties fo:line-height="100%" fo:margin-bottom="0cm"/>
    </style:style>
    <style:style style:name="T2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16" style:family="paragraph" style:parent-style-name="Normal">
      <style:paragraph-properties fo:line-height="100%" fo:margin-bottom="0cm"/>
    </style:style>
    <style:style style:name="T2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1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18" style:family="paragraph" style:parent-style-name="Normal">
      <style:paragraph-properties fo:line-height="100%" fo:margin-bottom="0cm"/>
    </style:style>
    <style:style style:name="T21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8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18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9" style:family="paragraph" style:parent-style-name="Normal">
      <style:text-properties fo:font-size="10pt" style:font-size-asian="10pt" style:font-name-complex="Arial" style:font-size-complex="10pt" fo:language="en" fo:country="CA" style:font-weight-complex="bold"/>
    </style:style>
    <style:style style:name="P220" style:family="paragraph" style:parent-style-name="Normal"/>
    <style:style style:name="T220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T220_2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T220_3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221" style:family="paragraph" style:parent-style-name="Normal">
      <style:text-properties fo:font-size="11pt" style:font-size-asian="11pt" style:font-name-complex="Arial" style:font-size-complex="11pt"/>
    </style:style>
    <style:style style:name="P222" style:family="paragraph" style:parent-style-name="Normal"/>
    <style:style style:name="T222_1" style:family="text">
      <style:text-properties fo:font-size="10pt" style:font-size-asian="10pt" style:font-name-complex="Arial" style:font-size-complex="10pt" fo:font-weight="bold" style:font-weight-asian="bold"/>
    </style:style>
    <style:style style:name="T222_2" style:family="text">
      <style:text-properties fo:font-size="10pt" style:font-size-asian="10pt" style:font-name-complex="Arial" style:font-size-complex="10pt"/>
    </style:style>
    <style:style style:name="P223" style:family="paragraph" style:parent-style-name="Normal">
      <style:text-properties fo:font-size="10pt" style:font-size-asian="10pt" style:font-name-complex="Arial" style:font-size-complex="10pt"/>
    </style:style>
    <style:style style:name="P224" style:family="paragraph" style:parent-style-name="Normal"/>
    <style:style style:name="T224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224_2" style:family="text">
      <style:text-properties fo:font-size="10pt" style:font-name-asian="Arial" style:font-size-asian="10pt" style:font-name-complex="Arial" style:font-size-complex="10pt"/>
    </style:style>
    <style:style style:name="T224_3" style:family="text">
      <style:text-properties fo:font-size="10pt" style:font-name-asian="Arial" style:font-size-asian="10pt" style:font-name-complex="Arial" style:font-size-complex="10pt"/>
    </style:style>
    <style:style style:name="T224_4" style:family="text">
      <style:text-properties fo:font-size="10pt" style:font-name-asian="Arial" style:font-size-asian="10pt" style:font-name-complex="Arial" style:font-size-complex="10pt"/>
    </style:style>
    <style:style style:name="T224_5" style:family="text">
      <style:text-properties fo:font-size="10pt" style:font-name-asian="Arial" style:font-size-asian="10pt" style:font-name-complex="Arial" style:font-size-complex="10pt"/>
    </style:style>
    <style:style style:name="T224_6" style:family="text">
      <style:text-properties fo:font-size="10pt" style:font-name-asian="Arial" style:font-size-asian="10pt" style:font-name-complex="Arial" style:font-size-complex="10pt"/>
    </style:style>
    <style:style style:name="T224_7" style:family="text">
      <style:text-properties fo:font-size="10pt" style:font-name-asian="Arial" style:font-size-asian="10pt" style:font-name-complex="Arial" style:font-size-complex="10pt"/>
    </style:style>
    <style:style style:name="T224_8" style:family="text">
      <style:text-properties fo:font-size="10pt" style:font-name-asian="Arial" style:font-size-asian="10pt" style:font-name-complex="Arial" style:font-size-complex="10pt"/>
    </style:style>
    <style:style style:name="T224_9" style:family="text">
      <style:text-properties fo:font-size="10pt" style:font-name-asian="Arial" style:font-size-asian="10pt" style:font-name-complex="Arial" style:font-size-complex="10pt"/>
    </style:style>
    <style:style style:name="P225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26" style:family="paragraph" style:parent-style-name="Normal"/>
    <style:style style:name="T226_1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T226_2" style:family="text">
      <style:text-properties fo:font-size="10pt" style:font-size-asian="10pt" style:font-name-complex="Arial" style:font-size-complex="10pt" fo:language-asian="en" fo:country-asian="GB"/>
    </style:style>
    <style:style style:name="T226_3" style:family="text">
      <style:text-properties fo:font-size="10pt" style:font-size-asian="10pt" style:font-name-complex="Arial" style:font-size-complex="10pt" fo:language-asian="en" fo:country-asian="GB"/>
    </style:style>
    <style:style style:name="T226_4" style:family="text">
      <style:text-properties fo:font-size="10pt" style:font-size-asian="10pt" style:font-name-complex="Arial" style:font-size-complex="10pt" fo:language-asian="en" fo:country-asian="GB"/>
    </style:style>
    <style:style style:name="T226_5" style:family="text">
      <style:text-properties fo:font-size="10pt" style:font-size-asian="10pt" style:font-name-complex="Arial" style:font-size-complex="10pt" fo:language-asian="en" fo:country-asian="GB"/>
    </style:style>
    <style:style style:name="T226_6" style:family="text">
      <style:text-properties fo:font-size="10pt" style:font-size-asian="10pt" style:font-name-complex="Arial" style:font-size-complex="10pt" fo:language-asian="en" fo:country-asian="GB"/>
    </style:style>
    <style:style style:name="T226_7" style:family="text">
      <style:text-properties fo:font-size="10pt" style:font-size-asian="10pt" style:font-name-complex="Arial" style:font-size-complex="10pt" fo:language-asian="en" fo:country-asian="GB"/>
    </style:style>
    <style:style style:name="T226_8" style:family="text">
      <style:text-properties fo:font-size="10pt" style:font-size-asian="10pt" style:font-name-complex="Arial" style:font-size-complex="10pt" fo:language-asian="en" fo:country-asian="GB"/>
    </style:style>
    <style:style style:name="T226_9" style:family="text">
      <style:text-properties fo:font-size="10pt" style:font-size-asian="10pt" style:font-name-complex="Arial" style:font-size-complex="10pt" fo:language-asian="en" fo:country-asian="GB"/>
    </style:style>
    <style:style style:name="T226_10" style:family="text">
      <style:text-properties fo:font-size="10pt" style:font-size-asian="10pt" style:font-name-complex="Arial" style:font-size-complex="10pt" fo:language-asian="en" fo:country-asian="GB"/>
    </style:style>
    <style:style style:name="T226_11" style:family="text">
      <style:text-properties fo:font-size="10pt" style:font-size-asian="10pt" style:font-name-complex="Arial" style:font-size-complex="10pt" fo:language-asian="en" fo:country-asian="GB"/>
    </style:style>
    <style:style style:name="T226_12" style:family="text">
      <style:text-properties fo:font-size="10pt" style:font-size-asian="10pt" style:font-name-complex="Arial" style:font-size-complex="10pt" fo:language-asian="en" fo:country-asian="GB"/>
    </style:style>
    <style:style style:name="T226_13" style:family="text">
      <style:text-properties fo:font-size="10pt" style:font-size-asian="10pt" style:font-name-complex="Arial" style:font-size-complex="10pt" fo:language-asian="en" fo:country-asian="GB"/>
    </style:style>
    <style:style style:name="T226_14" style:family="text">
      <style:text-properties fo:font-size="10pt" style:font-size-asian="10pt" style:font-name-complex="Arial" style:font-size-complex="10pt" fo:language-asian="en" fo:country-asian="GB"/>
    </style:style>
    <style:style style:name="T226_15" style:family="text">
      <style:text-properties fo:font-size="10pt" style:font-size-asian="10pt" style:font-name-complex="Arial" style:font-size-complex="10pt" fo:language-asian="en" fo:country-asian="GB"/>
    </style:style>
    <style:style style:name="P227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228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28_1" style:family="text">
      <style:text-properties fo:font-style="normal" style:font-style-asian="normal" style:font-name-complex="Arial"/>
    </style:style>
    <style:style style:name="T228_2" style:family="text">
      <style:text-properties fo:font-style="normal" style:font-style-asian="normal" fo:font-size="10pt" style:font-size-asian="10pt" style:font-name-complex="Arial" style:font-size-complex="10pt" fo:font-weight="normal" style:font-weight-asian="normal"/>
    </style:style>
    <style:style style:name="P229" style:family="paragraph" style:parent-style-name="Normal">
      <style:text-properties fo:font-size="11pt" style:font-size-asian="11pt" style:font-name-complex="Arial" style:font-size-complex="11pt"/>
    </style:style>
    <style:style style:name="Table8" style:family="table">
      <style:table-properties table:align="left" style:width="16.157cm" fo:margin-left="-0.265cm"/>
    </style:style>
    <style:style style:name="Column19" style:family="table-column">
      <style:table-column-properties style:column-width="2.955cm"/>
    </style:style>
    <style:style style:name="Column20" style:family="table-column">
      <style:table-column-properties style:column-width="1.058cm"/>
    </style:style>
    <style:style style:name="Column21" style:family="table-column">
      <style:table-column-properties style:column-width="1.619cm"/>
    </style:style>
    <style:style style:name="Column22" style:family="table-column">
      <style:table-column-properties style:column-width="5.662cm"/>
    </style:style>
    <style:style style:name="Column23" style:family="table-column">
      <style:table-column-properties style:column-width="4.863cm"/>
    </style:style>
    <style:style style:name="Row15" style:family="table-row">
      <style:table-row-properties style:min-row-height="0.847cm"/>
    </style:style>
    <style:style style:name="Cell44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230" style:family="paragraph" style:parent-style-name="Normal">
      <style:paragraph-properties fo:line-height="100%" fo:margin-bottom="0cm"/>
    </style:style>
    <style:style style:name="T2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3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fo:font-weight="bold" style:font-weight-asian="bold"/>
    </style:style>
    <style:style style:name="Cell45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231" style:family="paragraph" style:parent-style-name="Normal">
      <style:paragraph-properties fo:line-height="100%" fo:margin-bottom="0cm"/>
    </style:style>
    <style:style style:name="T2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3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style:font-weight-complex="bold"/>
    </style:style>
    <style:style style:name="Row16" style:family="table-row">
      <style:table-row-properties style:min-row-height="0.609cm"/>
    </style:style>
    <style:style style:name="Cell46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232" style:family="paragraph" style:parent-style-name="Normal">
      <style:paragraph-properties fo:line-height="100%" fo:margin-bottom="0cm"/>
    </style:style>
    <style:style style:name="T2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3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fo:font-weight="bold" style:font-weight-asian="bold"/>
    </style:style>
    <style:style style:name="Cell4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3" style:family="paragraph" style:parent-style-name="Normal">
      <style:paragraph-properties fo:line-height="100%" fo:margin-bottom="0cm"/>
    </style:style>
    <style:style style:name="T2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fo:font-weight="bold" style:font-weight-asian="bold"/>
    </style:style>
    <style:style style:name="Cell48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3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fo:font-weight="bold" style:font-weight-asian="bold"/>
    </style:style>
    <style:style style:name="Cell4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 fo:font-weight="bold" style:font-weight-asian="bold" style:font-weight-complex="bold"/>
    </style:style>
    <style:style style:name="P2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fo:font-weight="bold" style:font-weight-asian="bold" style:font-weight-complex="bold"/>
    </style:style>
    <style:style style:name="Row17" style:family="table-row">
      <style:table-row-properties style:min-row-height="0.609cm"/>
    </style:style>
    <style:style style:name="Cell50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fo:font-weight="bold" style:font-weight-asian="bold"/>
    </style:style>
    <style:style style:name="Cell5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3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fo:font-weight="bold" style:font-weight-asian="bold"/>
    </style:style>
    <style:style style:name="Cell52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3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fo:font-weight="bold" style:font-weight-asian="bold"/>
    </style:style>
    <style:style style:name="Cell5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40" style:family="paragraph" style:parent-style-name="Normal">
      <style:paragraph-properties fo:line-height="100%" fo:margin-bottom="0cm"/>
    </style:style>
    <style:style style:name="T2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fo:font-weight="bold" style:font-weight-asian="bold"/>
    </style:style>
    <style:style style:name="P241" style:family="paragraph" style:parent-style-name="Normal">
      <style:text-properties style:font-name-complex="Arial" fo:font-weight="bold" style:font-weight-asian="bold"/>
    </style:style>
    <style:style style:name="Table9" style:family="table">
      <style:table-properties table:align="left" style:width="16.494cm" fo:margin-left="0cm"/>
    </style:style>
    <style:style style:name="Column24" style:family="table-column">
      <style:table-column-properties style:column-width="5.493cm"/>
    </style:style>
    <style:style style:name="Column25" style:family="table-column">
      <style:table-column-properties style:column-width="4cm"/>
    </style:style>
    <style:style style:name="Column26" style:family="table-column">
      <style:table-column-properties style:column-width="7.001cm"/>
    </style:style>
    <style:style style:name="Row18" style:family="table-row">
      <style:table-row-properties style:min-row-height="0.482cm"/>
    </style:style>
    <style:style style:name="Cell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line-height="100%" fo:margin-bottom="0cm"/>
    </style:style>
    <style:style style:name="T24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9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0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50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21" style:family="table-row"/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53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22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4_2" style:family="text" style:parent-style-name="Normal">
      <style:text-properties fo:font-size="10pt" style:font-size-asian="10pt" style:font-name-complex="Arial" style:font-size-complex="10pt"/>
    </style:style>
    <style:style style:name="P255" style:family="paragraph" style:parent-style-name="Footnote_20_text"/>
    <style:style style:name="T255_1" style:family="text">
      <style:text-properties fo:font-size="9pt" style:font-size-asian="9pt" style:font-size-complex="9pt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cm"/>
    </style:style>
    <style:style style:name="T25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57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23" style:family="table-row"/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line-height="100%" fo:margin-bottom="0cm"/>
    </style:style>
    <style:style style:name="T2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line-height="100%" fo:margin-bottom="0cm"/>
    </style:style>
    <style:style style:name="T26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60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P261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2" style:family="paragraph" style:parent-style-name="Normal"/>
    <style:style style:name="T26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6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3" style:family="paragraph" style:parent-style-name="Normal">
      <style:text-properties fo:font-size="11pt" style:font-size-asian="11pt" style:font-name-complex="Arial" style:font-size-complex="10pt"/>
    </style:style>
    <style:style style:name="P264" style:family="paragraph" style:parent-style-name="Normal"/>
    <style:style style:name="T264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64_2" style:family="text">
      <style:text-properties fo:font-size="10pt" style:font-name-asian="Arial" style:font-size-asian="10pt" style:font-name-complex="Arial" style:font-size-complex="10pt"/>
    </style:style>
    <style:style style:name="T264_3" style:family="text">
      <style:text-properties fo:font-size="10pt" style:font-name-asian="Arial" style:font-size-asian="10pt" style:font-name-complex="Arial" style:font-size-complex="10pt"/>
    </style:style>
    <style:style style:name="T264_4" style:family="text">
      <style:text-properties fo:font-size="10pt" style:font-name-asian="Arial" style:font-size-asian="10pt" style:font-name-complex="Arial" style:font-size-complex="10pt"/>
    </style:style>
    <style:style style:name="T264_5" style:family="text">
      <style:text-properties fo:font-size="10pt" style:font-name-asian="Arial" style:font-size-asian="10pt" style:font-name-complex="Arial" style:font-size-complex="10pt"/>
    </style:style>
    <style:style style:name="P265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66" style:family="paragraph" style:parent-style-name="Normal"/>
    <style:style style:name="T26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66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66_3" style:family="text">
      <style:text-properties fo:font-size="10pt" style:font-size-asian="10pt" style:font-name-complex="Arial" style:font-size-complex="10pt"/>
    </style:style>
    <style:style style:name="T266_4" style:family="text">
      <style:text-properties fo:font-size="10pt" style:font-size-asian="10pt" style:font-name-complex="Arial" style:font-size-complex="10pt"/>
    </style:style>
    <style:style style:name="T266_5" style:family="text">
      <style:text-properties fo:font-size="10pt" style:font-size-asian="10pt" style:font-name-complex="Arial" style:font-size-complex="10pt"/>
    </style:style>
    <style:style style:name="T266_6" style:family="text">
      <style:text-properties fo:font-size="10pt" style:font-size-asian="10pt" style:font-name-complex="Arial" style:font-size-complex="10pt"/>
    </style:style>
    <style:style style:name="T266_7" style:family="text">
      <style:text-properties fo:font-size="10pt" style:font-size-asian="10pt" style:font-name-complex="Arial" style:font-size-complex="10pt"/>
    </style:style>
    <style:style style:name="T266_8" style:family="text">
      <style:text-properties fo:font-size="10pt" style:font-size-asian="10pt" style:font-name-complex="Arial" style:font-size-complex="10pt"/>
    </style:style>
    <style:style style:name="T266_9" style:family="text">
      <style:text-properties fo:font-size="10pt" style:font-size-asian="10pt" style:font-name-complex="Arial" style:font-size-complex="10pt"/>
    </style:style>
    <style:style style:name="T266_10" style:family="text">
      <style:text-properties fo:font-size="10pt" style:font-size-asian="10pt" style:font-name-complex="Arial" style:font-size-complex="10pt"/>
    </style:style>
    <style:style style:name="T266_11" style:family="text">
      <style:text-properties fo:font-size="10pt" style:font-size-asian="10pt" style:font-name-complex="Arial" style:font-size-complex="10pt"/>
    </style:style>
    <style:style style:name="T266_12" style:family="text">
      <style:text-properties fo:font-size="10pt" style:font-size-asian="10pt" style:font-name-complex="Arial" style:font-size-complex="10pt"/>
    </style:style>
    <style:style style:name="T266_13" style:family="text">
      <style:text-properties fo:font-size="10pt" style:font-size-asian="10pt" style:font-name-complex="Arial" style:font-size-complex="10pt"/>
    </style:style>
    <style:style style:name="T266_14" style:family="text">
      <style:text-properties fo:font-size="10pt" style:font-size-asian="10pt" style:font-name-complex="Arial" style:font-size-complex="10pt"/>
    </style:style>
    <style:style style:name="P267" style:family="paragraph" style:parent-style-name="Normal">
      <style:text-properties fo:font-size="10pt" style:font-size-asian="10pt" style:font-name-complex="Arial" style:font-size-complex="10pt"/>
    </style:style>
    <style:style style:name="P268" style:family="paragraph" style:parent-style-name="Normal"/>
    <style:style style:name="T26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68_2" style:family="text">
      <style:text-properties fo:font-size="10pt" style:font-size-asian="10pt" style:font-name-complex="Arial" style:font-size-complex="10pt"/>
    </style:style>
    <style:style style:name="T268_3" style:family="text">
      <style:text-properties fo:font-size="10pt" style:font-size-asian="10pt" style:font-name-complex="Arial" style:font-size-complex="10pt"/>
    </style:style>
    <style:style style:name="T268_4" style:family="text">
      <style:text-properties fo:font-size="10pt" style:font-size-asian="10pt" style:font-name-complex="Arial" style:font-size-complex="10pt"/>
    </style:style>
    <style:style style:name="T268_5" style:family="text"/>
    <style:style style:name="T268_6" style:family="text" style:parent-style-name="Internet_20_link">
      <style:text-properties fo:font-size="10pt" style:font-size-asian="10pt" style:font-name-complex="Arial" style:font-size-complex="10pt"/>
    </style:style>
    <style:style style:name="T268_7" style:family="text">
      <style:text-properties fo:font-size="10pt" style:font-size-asian="10pt" style:font-name-complex="Arial" style:font-size-complex="10pt"/>
    </style:style>
    <style:style style:name="T268_8" style:family="text">
      <style:text-properties fo:font-size="10pt" style:font-size-asian="10pt" style:font-name-complex="Arial" style:font-size-complex="10pt"/>
    </style:style>
    <style:style style:name="T268_9" style:family="text">
      <style:text-properties fo:font-size="10pt" style:font-size-asian="10pt" style:font-name-complex="Arial" style:font-size-complex="10pt"/>
    </style:style>
    <style:style style:name="P269" style:family="paragraph" style:parent-style-name="Normal">
      <style:text-properties fo:font-size="10pt" style:font-size-asian="10pt" style:font-name-complex="Arial" style:font-size-complex="10pt"/>
    </style:style>
    <style:style style:name="P270" style:family="paragraph" style:parent-style-name="Normal"/>
    <style:style style:name="T27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0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0_4" style:family="text">
      <style:text-properties fo:font-size="10pt" style:font-name-asian="Arial" style:font-size-asian="10pt" style:font-name-complex="Arial" style:font-size-complex="10pt"/>
    </style:style>
    <style:style style:name="T270_5" style:family="text">
      <style:text-properties fo:font-size="10pt" style:font-name-asian="Arial" style:font-size-asian="10pt" style:font-name-complex="Arial" style:font-size-complex="10pt"/>
    </style:style>
    <style:style style:name="T270_6" style:family="text">
      <style:text-properties fo:font-size="10pt" style:font-name-asian="Arial" style:font-size-asian="10pt" style:font-name-complex="Arial" style:font-size-complex="10pt"/>
    </style:style>
    <style:style style:name="T270_7" style:family="text">
      <style:text-properties fo:font-size="10pt" style:font-name-asian="Arial" style:font-size-asian="10pt" style:font-name-complex="Arial" style:font-size-complex="10pt"/>
    </style:style>
    <style:style style:name="T270_8" style:family="text">
      <style:text-properties fo:font-size="10pt" style:font-name-asian="Arial" style:font-size-asian="10pt" style:font-name-complex="Arial" style:font-size-complex="10pt"/>
    </style:style>
    <style:style style:name="T270_9" style:family="text">
      <style:text-properties fo:font-size="10pt" style:font-name-asian="Arial" style:font-size-asian="10pt" style:font-name-complex="Arial" style:font-size-complex="10pt"/>
    </style:style>
    <style:style style:name="T270_10" style:family="text">
      <style:text-properties fo:font-size="10pt" style:font-name-asian="Arial" style:font-size-asian="10pt" style:font-name-complex="Arial" style:font-size-complex="10pt"/>
    </style:style>
    <style:style style:name="T270_11" style:family="text">
      <style:text-properties fo:font-size="10pt" style:font-name-asian="Arial" style:font-size-asian="10pt" style:font-name-complex="Arial" style:font-size-complex="10pt"/>
    </style:style>
    <style:style style:name="T270_12" style:family="text">
      <style:text-properties fo:font-size="10pt" style:font-name-asian="Arial" style:font-size-asian="10pt" style:font-name-complex="Arial" style:font-size-complex="10pt"/>
    </style:style>
    <style:style style:name="T270_13" style:family="text">
      <style:text-properties fo:font-size="10pt" style:font-name-asian="Arial" style:font-size-asian="10pt" style:font-name-complex="Arial" style:font-size-complex="10pt"/>
    </style:style>
    <style:style style:name="T270_14" style:family="text">
      <style:text-properties fo:font-size="10pt" style:font-name-asian="Arial" style:font-size-asian="10pt" style:font-name-complex="Arial" style:font-size-complex="10pt"/>
    </style:style>
    <style:style style:name="T270_15" style:family="text">
      <style:text-properties fo:font-size="10pt" style:font-name-asian="Arial" style:font-size-asian="10pt" style:font-name-complex="Arial" style:font-size-complex="10pt"/>
    </style:style>
    <style:style style:name="T270_16" style:family="text">
      <style:text-properties fo:font-size="10pt" style:font-name-asian="Arial" style:font-size-asian="10pt" style:font-name-complex="Arial" style:font-size-complex="10pt"/>
    </style:style>
    <style:style style:name="T270_17" style:family="text">
      <style:text-properties fo:font-size="10pt" style:font-name-asian="Arial" style:font-size-asian="10pt" style:font-name-complex="Arial" style:font-size-complex="10pt"/>
    </style:style>
    <style:style style:name="P27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72" style:family="paragraph" style:parent-style-name="Normal"/>
    <style:style style:name="T27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2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72_3" style:family="text">
      <style:text-properties fo:font-size="10pt" style:font-name-asian="Arial" style:font-size-asian="10pt" style:font-name-complex="Arial" style:font-size-complex="10pt"/>
    </style:style>
    <style:style style:name="T272_4" style:family="text">
      <style:text-properties fo:font-size="10pt" style:font-name-asian="Arial" style:font-size-asian="10pt" style:font-name-complex="Arial" style:font-size-complex="10pt"/>
    </style:style>
    <style:style style:name="T272_5" style:family="text">
      <style:text-properties fo:font-size="10pt" style:font-name-asian="Arial" style:font-size-asian="10pt" style:font-name-complex="Arial" style:font-size-complex="10pt"/>
    </style:style>
    <style:style style:name="T272_6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272_7" style:family="text">
      <style:text-properties fo:font-size="10pt" style:font-name-asian="Arial" style:font-size-asian="10pt" style:font-name-complex="Arial" style:font-size-complex="10pt"/>
    </style:style>
    <style:style style:name="T272_8" style:family="text"/>
    <style:style style:name="T272_9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272_10" style:family="text">
      <style:text-properties fo:font-size="10pt" style:font-name-asian="Arial" style:font-size-asian="10pt" style:font-name-complex="Arial" style:font-size-complex="10pt"/>
    </style:style>
    <style:style style:name="T272_11" style:family="text">
      <style:text-properties fo:font-size="10pt" style:font-name-asian="Arial" style:font-size-asian="10pt" style:font-name-complex="Arial" style:font-size-complex="10pt"/>
    </style:style>
    <style:style style:name="T272_12" style:family="text">
      <style:text-properties fo:font-size="10pt" style:font-name-asian="Arial" style:font-size-asian="10pt" style:font-name-complex="Arial" style:font-size-complex="10pt"/>
    </style:style>
    <style:style style:name="P273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74" style:family="paragraph" style:parent-style-name="Normal"/>
    <style:style style:name="T274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74_2" style:family="text">
      <style:text-properties fo:font-size="10pt" style:font-name-asian="Arial" style:font-size-asian="10pt" style:font-name-complex="Arial" style:font-size-complex="10pt"/>
    </style:style>
    <style:style style:name="T274_3" style:family="text">
      <style:text-properties fo:font-size="10pt" style:font-name-asian="Arial" style:font-size-asian="10pt" style:font-name-complex="Arial" style:font-size-complex="10pt"/>
    </style:style>
    <style:style style:name="T274_4" style:family="text">
      <style:text-properties fo:font-size="10pt" style:font-name-asian="Arial" style:font-size-asian="10pt" style:font-name-complex="Arial" style:font-size-complex="10pt"/>
    </style:style>
    <style:style style:name="T274_5" style:family="text">
      <style:text-properties fo:font-size="10pt" style:font-name-asian="Arial" style:font-size-asian="10pt" style:font-name-complex="Arial" style:font-size-complex="10pt"/>
    </style:style>
    <style:style style:name="T274_6" style:family="text">
      <style:text-properties fo:font-size="10pt" style:font-name-asian="Arial" style:font-size-asian="10pt" style:font-name-complex="Arial" style:font-size-complex="10pt"/>
    </style:style>
    <style:style style:name="T274_7" style:family="text">
      <style:text-properties fo:font-size="10pt" style:font-name-asian="Arial" style:font-size-asian="10pt" style:font-name-complex="Arial" style:font-size-complex="10pt"/>
    </style:style>
    <style:style style:name="T274_8" style:family="text">
      <style:text-properties fo:font-size="10pt" style:font-name-asian="Arial" style:font-size-asian="10pt" style:font-name-complex="Arial" style:font-size-complex="10pt"/>
    </style:style>
    <style:style style:name="T274_9" style:family="text">
      <style:text-properties fo:font-size="10pt" style:font-name-asian="Arial" style:font-size-asian="10pt" style:font-name-complex="Arial" style:font-size-complex="10pt"/>
    </style:style>
    <style:style style:name="T274_10" style:family="text">
      <style:text-properties fo:font-size="10pt" style:font-name-asian="Arial" style:font-size-asian="10pt" style:font-name-complex="Arial" style:font-size-complex="10pt"/>
    </style:style>
    <style:style style:name="T274_11" style:family="text">
      <style:text-properties fo:font-size="10pt" style:font-name-asian="Arial" style:font-size-asian="10pt" style:font-name-complex="Arial" style:font-size-complex="10pt"/>
    </style:style>
    <style:style style:name="T274_12" style:family="text">
      <style:text-properties fo:font-size="10pt" style:font-name-asian="Arial" style:font-size-asian="10pt" style:font-name-complex="Arial" style:font-size-complex="10pt"/>
    </style:style>
    <style:style style:name="T274_13" style:family="text">
      <style:text-properties fo:font-size="10pt" style:font-name-asian="Arial" style:font-size-asian="10pt" style:font-name-complex="Arial" style:font-size-complex="10pt"/>
    </style:style>
    <style:style style:name="T274_14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274_15" style:family="text">
      <style:text-properties fo:font-size="10pt" style:font-name-asian="Arial" style:font-size-asian="10pt" style:font-name-complex="Arial" style:font-size-complex="10pt"/>
    </style:style>
    <style:style style:name="T274_16" style:family="text"/>
    <style:style style:name="T274_17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274_18" style:family="text">
      <style:text-properties fo:font-size="10pt" style:font-name-asian="Arial" style:font-size-asian="10pt" style:font-name-complex="Arial" style:font-size-complex="10pt"/>
    </style:style>
    <style:style style:name="T274_19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274_20" style:family="text">
      <style:text-properties fo:font-size="10pt" style:font-name-asian="Arial" style:font-size-asian="10pt" style:font-name-complex="Arial" style:font-size-complex="10pt"/>
    </style:style>
    <style:style style:name="T274_21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274_22" style:family="text">
      <style:text-properties fo:font-size="10pt" style:font-name-asian="Arial" style:font-size-asian="10pt" style:font-name-complex="Arial" style:font-size-complex="10pt"/>
    </style:style>
    <style:style style:name="T274_23" style:family="text">
      <style:text-properties fo:font-size="10pt" style:font-name-asian="Arial" style:font-size-asian="10pt" style:font-name-complex="Arial" style:font-size-complex="10pt"/>
    </style:style>
    <style:style style:name="P275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76" style:family="paragraph" style:parent-style-name="Normal"/>
    <style:style style:name="T276_1" style:family="text">
      <style:text-properties fo:font-size="10pt" style:font-name-asian="Arial" style:font-size-asian="10pt" style:font-name-complex="Arial" style:font-size-complex="10pt"/>
    </style:style>
    <style:style style:name="T276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276_3" style:family="text">
      <style:text-properties fo:font-size="10pt" style:font-name-asian="Arial" style:font-size-asian="10pt" style:font-name-complex="Arial" style:font-size-complex="10pt"/>
    </style:style>
    <style:style style:name="T276_4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276_5" style:family="text">
      <style:text-properties fo:font-size="10pt" style:font-name-asian="Arial" style:font-size-asian="10pt" style:font-name-complex="Arial" style:font-size-complex="10pt"/>
    </style:style>
    <style:style style:name="T276_6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276_7" style:family="text">
      <style:text-properties fo:font-size="10pt" style:font-name-asian="Arial" style:font-size-asian="10pt" style:font-name-complex="Arial" style:font-size-complex="10pt"/>
    </style:style>
    <style:style style:name="T276_8" style:family="text">
      <style:text-properties fo:font-size="10pt" style:font-name-asian="Arial" style:font-size-asian="10pt" style:font-name-complex="Arial" style:font-size-complex="10pt"/>
    </style:style>
    <style:style style:name="P277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/>
    </style:style>
    <style:style style:name="P278" style:family="paragraph" style:parent-style-name="Normal"/>
    <style:style style:name="T278_1" style:family="text">
      <style:text-properties fo:font-size="11pt" style:font-size-asian="11pt" style:font-name-complex="Arial" style:font-size-complex="11pt" fo:font-weight="bold" style:font-weight-asian="bold"/>
    </style:style>
    <style:style style:name="T278_2" style:family="text">
      <style:text-properties fo:font-size="11pt" style:font-size-asian="11pt" style:font-name-complex="Arial" style:font-size-complex="11pt" fo:font-weight="bold" style:font-weight-asian="bold"/>
    </style:style>
    <style:style style:name="T278_3" style:family="text">
      <style:text-properties fo:font-size="11pt" style:font-size-asian="11pt" style:font-name-complex="Arial" style:font-size-complex="11pt" fo:font-weight="bold" style:font-weight-asian="bold"/>
    </style:style>
    <style:style style:name="P279" style:family="paragraph" style:parent-style-name="Normal">
      <style:text-properties fo:font-size="11pt" style:font-size-asian="11pt" style:font-name-complex="Arial" style:font-size-complex="10pt"/>
    </style:style>
    <style:style style:name="P280" style:family="paragraph" style:parent-style-name="Normal"/>
    <style:style style:name="T280_1" style:family="text">
      <style:text-properties fo:font-size="10pt" style:font-name-asian="Arial" style:font-size-asian="10pt" style:font-name-complex="Arial" style:font-size-complex="10pt"/>
    </style:style>
    <style:style style:name="T280_2" style:family="text">
      <style:text-properties fo:font-size="10pt" style:font-name-asian="Arial" style:font-size-asian="10pt" style:font-name-complex="Arial" style:font-size-complex="10pt"/>
    </style:style>
    <style:style style:name="T280_3" style:family="text">
      <style:text-properties fo:font-size="10pt" style:font-name-asian="Arial" style:font-size-asian="10pt" style:font-name-complex="Arial" style:font-size-complex="10pt"/>
    </style:style>
    <style:style style:name="T280_4" style:family="text">
      <style:text-properties fo:font-size="10pt" style:font-name-asian="Arial" style:font-size-asian="10pt" style:font-name-complex="Arial" style:font-size-complex="10pt"/>
    </style:style>
    <style:style style:name="T280_5" style:family="text">
      <style:text-properties fo:font-size="10pt" style:font-name-asian="Arial" style:font-size-asian="10pt" style:font-name-complex="Arial" style:font-size-complex="10pt"/>
    </style:style>
    <style:style style:name="T280_6" style:family="text">
      <style:text-properties fo:font-size="10pt" style:font-name-asian="Arial" style:font-size-asian="10pt" style:font-name-complex="Arial" style:font-size-complex="10pt"/>
    </style:style>
    <style:style style:name="P28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82" style:family="paragraph" style:parent-style-name="Normal"/>
    <style:style style:name="T282_1" style:family="text">
      <style:text-properties fo:font-size="10pt" style:font-name-asian="Arial" style:font-size-asian="10pt" style:font-name-complex="Arial" style:font-size-complex="10pt"/>
    </style:style>
    <style:style style:name="P283" style:family="paragraph" style:parent-style-name="Normal">
      <style:text-properties fo:font-size="11pt" style:font-size-asian="11pt" style:font-name-complex="Arial" style:font-size-complex="10pt"/>
    </style:style>
    <style:style style:name="P284" style:family="paragraph" style:parent-style-name="Normal"/>
    <style:style style:name="T28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86" style:family="paragraph" style:parent-style-name="Normal"/>
    <style:style style:name="T286_1" style:family="text">
      <style:text-properties fo:font-size="10pt" style:font-size-asian="10pt" style:font-name-complex="Arial" style:font-size-complex="10pt" fo:font-weight="bold" style:font-weight-asian="bold"/>
    </style:style>
    <style:style style:name="T286_2" style:family="text">
      <style:text-properties fo:font-size="10pt" style:font-size-asian="10pt" style:font-name-complex="Arial" style:font-size-complex="10pt"/>
    </style:style>
    <style:style style:name="T286_3" style:family="text">
      <style:text-properties fo:font-size="10pt" style:font-size-asian="10pt" style:font-name-complex="Arial" style:font-size-complex="10pt"/>
    </style:style>
    <style:style style:name="T286_4" style:family="text">
      <style:text-properties fo:font-size="10pt" style:font-size-asian="10pt" style:font-name-complex="Arial" style:font-size-complex="10pt"/>
    </style:style>
    <style:style style:name="T286_5" style:family="text">
      <style:text-properties fo:font-size="10pt" style:font-size-asian="10pt" style:font-name-complex="Arial" style:font-size-complex="10pt"/>
    </style:style>
    <style:style style:name="T286_6" style:family="text">
      <style:text-properties fo:font-size="10pt" style:font-size-asian="10pt" style:font-name-complex="Arial" style:font-size-complex="10pt"/>
    </style:style>
    <style:style style:name="T286_7" style:family="text">
      <style:text-properties fo:font-size="10pt" style:font-size-asian="10pt" style:font-name-complex="Arial" style:font-size-complex="10pt"/>
    </style:style>
    <style:style style:name="T286_8" style:family="text">
      <style:text-properties fo:font-size="10pt" style:font-size-asian="10pt" style:font-name-complex="Arial" style:font-size-complex="10pt"/>
    </style:style>
    <style:style style:name="T286_9" style:family="text">
      <style:text-properties fo:font-size="10pt" style:font-size-asian="10pt" style:font-name-complex="Arial" style:font-size-complex="10pt" fo:font-weight="bold" style:font-weight-asian="bold"/>
    </style:style>
    <style:style style:name="P287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288" style:family="paragraph" style:parent-style-name="Normal"/>
    <style:style style:name="T288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88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88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88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88_5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88_6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88_7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89" style:family="paragraph" style:parent-style-name="Normal"/>
    <style:style style:name="T289_1" style:family="text">
      <style:text-properties fo:font-size="10pt" style:font-name-asian="Arial" style:font-size-asian="10pt" style:font-name-complex="Arial" style:font-size-complex="10pt"/>
    </style:style>
    <style:style style:name="T289_2" style:family="text">
      <style:text-properties fo:font-size="10pt" style:font-name-asian="Arial" style:font-size-asian="10pt" style:font-name-complex="Arial" style:font-size-complex="10pt"/>
    </style:style>
    <style:style style:name="T289_3" style:family="text">
      <style:text-properties fo:font-size="10pt" style:font-name-asian="Arial" style:font-size-asian="10pt" style:font-name-complex="Arial" style:font-size-complex="10pt"/>
    </style:style>
    <style:style style:name="T289_4" style:family="text">
      <style:text-properties fo:font-size="10pt" style:font-name-asian="Arial" style:font-size-asian="10pt" style:font-name-complex="Arial" style:font-size-complex="10pt"/>
    </style:style>
    <style:style style:name="T289_5" style:family="text">
      <style:text-properties fo:font-size="10pt" style:font-name-asian="Arial" style:font-size-asian="10pt" style:font-name-complex="Arial" style:font-size-complex="10pt"/>
    </style:style>
    <style:style style:name="T289_6" style:family="text">
      <style:text-properties fo:font-size="10pt" style:font-name-asian="Arial" style:font-size-asian="10pt" style:font-name-complex="Arial" style:font-size-complex="10pt"/>
    </style:style>
    <style:style style:name="T289_7" style:family="text">
      <style:text-properties fo:font-size="10pt" style:font-name-asian="Arial" style:font-size-asian="10pt" style:font-name-complex="Arial" style:font-size-complex="10pt"/>
    </style:style>
    <style:style style:name="T289_8" style:family="text">
      <style:text-properties fo:font-size="10pt" style:font-name-asian="Arial" style:font-size-asian="10pt" style:font-name-complex="Arial" style:font-size-complex="10pt"/>
    </style:style>
    <style:style style:name="T289_9" style:family="text">
      <style:text-properties fo:font-size="10pt" style:font-name-asian="Arial" style:font-size-asian="10pt" style:font-name-complex="Arial" style:font-size-complex="10pt"/>
    </style:style>
    <style:style style:name="T289_10" style:family="text">
      <style:text-properties fo:font-size="10pt" style:font-name-asian="Arial" style:font-size-asian="10pt" style:font-name-complex="Arial" style:font-size-complex="10pt"/>
    </style:style>
    <style:style style:name="T289_11" style:family="text">
      <style:text-properties fo:font-size="10pt" style:font-name-asian="Arial" style:font-size-asian="10pt" style:font-name-complex="Arial" style:font-size-complex="10pt"/>
    </style:style>
    <style:style style:name="T289_12" style:family="text">
      <style:text-properties fo:font-size="10pt" style:font-name-asian="Arial" style:font-size-asian="10pt" style:font-name-complex="Arial" style:font-size-complex="10pt"/>
    </style:style>
    <style:style style:name="T289_13" style:family="text">
      <style:text-properties fo:font-size="10pt" style:font-name-asian="Arial" style:font-size-asian="10pt" style:font-name-complex="Arial" style:font-size-complex="10pt"/>
    </style:style>
    <style:style style:name="T289_14" style:family="text">
      <style:text-properties fo:font-size="10pt" style:font-name-asian="Arial" style:font-size-asian="10pt" style:font-name-complex="Arial" style:font-size-complex="10pt"/>
    </style:style>
    <style:style style:name="T289_15" style:family="text">
      <style:text-properties fo:font-size="10pt" style:font-name-asian="Arial" style:font-size-asian="10pt" style:font-name-complex="Arial" style:font-size-complex="10pt"/>
    </style:style>
    <style:style style:name="T289_16" style:family="text">
      <style:text-properties fo:font-size="10pt" style:font-name-asian="Arial" style:font-size-asian="10pt" style:font-name-complex="Arial" style:font-size-complex="10pt"/>
    </style:style>
    <style:style style:name="T289_17" style:family="text">
      <style:text-properties fo:font-size="10pt" style:font-name-asian="Arial" style:font-size-asian="10pt" style:font-name-complex="Arial" style:font-size-complex="10pt"/>
    </style:style>
    <style:style style:name="T289_18" style:family="text">
      <style:text-properties fo:font-size="10pt" style:font-name-asian="Arial" style:font-size-asian="10pt" style:font-name-complex="Arial" style:font-size-complex="10pt"/>
    </style:style>
    <style:style style:name="T289_19" style:family="text">
      <style:text-properties fo:font-size="10pt" style:font-name-asian="Arial" style:font-size-asian="10pt" style:font-name-complex="Arial" style:font-size-complex="10pt"/>
    </style:style>
    <style:style style:name="T289_20" style:family="text">
      <style:text-properties fo:font-size="10pt" style:font-name-asian="Arial" style:font-size-asian="10pt" style:font-name-complex="Arial" style:font-size-complex="10pt"/>
    </style:style>
    <style:style style:name="T289_21" style:family="text">
      <style:text-properties fo:font-size="10pt" style:font-name-asian="Arial" style:font-size-asian="10pt" style:font-name-complex="Arial" style:font-size-complex="10pt"/>
    </style:style>
    <style:style style:name="T289_22" style:family="text">
      <style:text-properties fo:font-size="10pt" style:font-name-asian="Arial" style:font-size-asian="10pt" style:font-name-complex="Arial" style:font-size-complex="10pt"/>
    </style:style>
    <style:style style:name="T289_23" style:family="text">
      <style:text-properties fo:font-size="10pt" style:font-name-asian="Arial" style:font-size-asian="10pt" style:font-name-complex="Arial" style:font-size-complex="10pt"/>
    </style:style>
    <style:style style:name="T289_24" style:family="text">
      <style:text-properties fo:font-size="10pt" style:font-name-asian="Arial" style:font-size-asian="10pt" style:font-name-complex="Arial" style:font-size-complex="10pt"/>
    </style:style>
    <style:style style:name="T289_25" style:family="text">
      <style:text-properties fo:font-size="10pt" style:font-name-asian="Arial" style:font-size-asian="10pt" style:font-name-complex="Arial" style:font-size-complex="10pt"/>
    </style:style>
    <style:style style:name="P29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91" style:family="paragraph" style:parent-style-name="Normal"/>
    <style:style style:name="T29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9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92" style:family="paragraph" style:parent-style-name="Normal"/>
    <style:style style:name="T292_1" style:family="text">
      <style:text-properties fo:font-size="10pt" style:font-name-asian="Arial" style:font-size-asian="10pt" style:font-name-complex="Arial" style:font-size-complex="10pt"/>
    </style:style>
    <style:style style:name="T292_2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292_3" style:family="text">
      <style:text-properties fo:font-size="10pt" style:font-name-asian="Arial" style:font-size-asian="10pt" style:font-name-complex="Arial" style:font-size-complex="10pt"/>
    </style:style>
    <style:style style:name="T292_4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292_5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292_6" style:family="text">
      <style:text-properties fo:font-size="10pt" style:font-size-asian="10pt" style:font-name-complex="Arial" style:font-size-complex="10pt"/>
    </style:style>
    <style:style style:name="P293" style:family="paragraph" style:parent-style-name="Normal">
      <style:text-properties fo:font-size="10pt" style:font-size-asian="10pt" style:font-name-complex="Arial" style:font-size-complex="11pt"/>
    </style:style>
    <style:style style:name="P294" style:family="paragraph" style:parent-style-name="Normal">
      <style:text-properties fo:font-size="10pt" style:font-size-asian="10pt" style:font-name-complex="Arial" style:font-size-complex="11pt"/>
    </style:style>
    <style:style style:name="P295" style:family="paragraph" style:parent-style-name="Normal">
      <style:text-properties fo:font-size="10pt" style:font-size-asian="10pt" style:font-name-complex="Arial" style:font-size-complex="11pt"/>
    </style:style>
    <style:style style:name="P296" style:family="paragraph" style:parent-style-name="Normal">
      <style:text-properties fo:font-size="10pt" style:font-size-asian="10pt" style:font-name-complex="Arial" style:font-size-complex="11pt"/>
    </style:style>
    <style:style style:name="P297" style:family="paragraph" style:parent-style-name="Normal">
      <style:text-properties fo:font-size="10pt" style:font-size-asian="10pt" style:font-name-complex="Arial" style:font-size-complex="11pt"/>
    </style:style>
    <style:style style:name="P298" style:family="paragraph" style:parent-style-name="Normal">
      <style:text-properties fo:font-size="10pt" style:font-size-asian="10pt" style:font-name-complex="Arial" style:font-size-complex="11pt"/>
    </style:style>
    <style:style style:name="P299" style:family="paragraph" style:parent-style-name="Normal">
      <style:text-properties fo:font-size="10pt" style:font-size-asian="10pt" style:font-name-complex="Arial" style:font-size-complex="11pt"/>
    </style:style>
    <style:style style:name="P300" style:family="paragraph" style:parent-style-name="Normal">
      <style:text-properties fo:font-size="10pt" style:font-size-asian="10pt" style:font-name-complex="Arial" style:font-size-complex="11pt"/>
    </style:style>
    <style:style style:name="Table10" style:family="table">
      <style:table-properties table:align="left" style:width="16.157cm" fo:margin-left="-0.265cm"/>
    </style:style>
    <style:style style:name="Column27" style:family="table-column">
      <style:table-column-properties style:column-width="16.157cm"/>
    </style:style>
    <style:style style:name="Row24" style:family="table-row">
      <style:table-row-properties style:min-row-height="0.529cm"/>
    </style:style>
    <style:style style:name="Cell72" style:family="table-cell">
      <style:table-cell-properties fo:background-color="#4472c4" style:vertical-align="top" fo:border-top="#000000 0.026cm solid" fo:border-left="#000000 0.026cm solid" fo:border-right="#000000 0.026cm solid" fo:wrap-option="wrap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01_2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01_3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01_4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Row25" style:family="table-row">
      <style:table-row-properties style:min-row-height="0.529cm"/>
    </style:style>
    <style:style style:name="Cell73" style:family="table-cell">
      <style:table-cell-properties style:vertical-align="top" fo:border-bottom="#000000 0.026cm solid" fo:border-left="#000000 0.026cm solid" fo:border-right="#000000 0.026cm solid" fo:wrap-option="wrap"/>
    </style:style>
    <style:style style:name="P302" style:family="paragraph" style:parent-style-name="Normal">
      <style:paragraph-properties fo:line-height="100%" fo:margin-bottom="0cm"/>
    </style:style>
    <style:style style:name="FR5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T3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30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P30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304" style:family="paragraph" style:parent-style-name="Normal">
      <style:paragraph-properties fo:line-height="100%" fo:margin-bottom="0cm"/>
    </style:style>
    <style:style style:name="FR6" style:family="graphic" style:parent-style-name="Normal">
      <style:graphic-properties draw:stroke="none" draw:fill="none" draw:opacity="0%" style:background-transparency="100%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fo:wrap-option="wrap" draw:auto-grow-height="false" draw:auto-grow-width="false"/>
    </style:style>
    <style:style style:name="P305" style:family="paragraph" style:parent-style-name="Caption"/>
    <style:style style:name="T305_1" style:family="text">
      <style:text-properties fo:font-style="normal" style:font-style-asian="normal" style:font-style-complex="normal"/>
    </style:style>
    <style:style style:name="T30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0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5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5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5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5_11" style:family="text"/>
    <style:style style:name="T305_1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05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5_14" style:family="text"/>
    <style:style style:name="T305_1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05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5_17" style:family="text"/>
    <style:style style:name="T305_18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05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30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07_4" style:family="text"/>
    <style:style style:name="T307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30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30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P309" style:family="paragraph" style:parent-style-name="Normal">
      <style:text-properties fo:font-size="10pt" style:font-size-asian="10pt" style:font-name-complex="Arial" style:font-size-complex="11pt"/>
    </style:style>
    <style:style style:name="Table11" style:family="table">
      <style:table-properties table:align="left" style:width="16.157cm" fo:margin-left="-0.265cm"/>
    </style:style>
    <style:style style:name="Column28" style:family="table-column">
      <style:table-column-properties style:column-width="16.157cm"/>
    </style:style>
    <style:style style:name="Row26" style:family="table-row">
      <style:table-row-properties style:min-row-height="0.529cm"/>
    </style:style>
    <style:style style:name="Cell74" style:family="table-cell">
      <style:table-cell-properties fo:background-color="#4472c4" style:vertical-align="top" fo:border-top="#000000 0.026cm solid" fo:border-left="#000000 0.026cm solid" fo:border-right="#000000 0.026cm solid" fo:wrap-option="wrap"/>
    </style:style>
    <style:style style:name="P310" style:family="paragraph" style:parent-style-name="Normal">
      <style:paragraph-properties fo:line-height="100%" fo:margin-bottom="0cm"/>
    </style:style>
    <style:style style:name="T310_1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10_2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10_3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10_4" style:family="text">
      <style:text-properties fo:color="#ffffff"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27" style:family="table-row">
      <style:table-row-properties style:min-row-height="0.529cm"/>
    </style:style>
    <style:style style:name="Cell75" style:family="table-cell">
      <style:table-cell-properties style:vertical-align="top" fo:border-bottom="#000000 0.026cm solid" fo:border-left="#000000 0.026cm solid" fo:border-right="#000000 0.026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T31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 fo:font-weight="bold" style:font-weight-asian="bold" style:font-weight-complex="bold"/>
    </style:style>
    <style:style style:name="T311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T311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 fo:font-weight="bold" style:font-weight-asian="bold" style:font-weight-complex="bold"/>
    </style:style>
    <style:style style:name="T311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T311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31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3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P315" style:family="paragraph" style:parent-style-name="Normal">
      <style:text-properties fo:font-size="10pt" style:font-size-asian="10pt" style:font-size-complex="11pt" fo:language="en" fo:country="CA"/>
    </style:style>
    <style:style style:name="Table12" style:family="table">
      <style:table-properties table:align="left" style:width="16.157cm" fo:margin-left="-0.265cm"/>
    </style:style>
    <style:style style:name="Column29" style:family="table-column">
      <style:table-column-properties style:column-width="2.947cm"/>
    </style:style>
    <style:style style:name="Column30" style:family="table-column">
      <style:table-column-properties style:column-width="1.057cm"/>
    </style:style>
    <style:style style:name="Column31" style:family="table-column">
      <style:table-column-properties style:column-width="1.619cm"/>
    </style:style>
    <style:style style:name="Column32" style:family="table-column">
      <style:table-column-properties style:column-width="5.657cm"/>
    </style:style>
    <style:style style:name="Column33" style:family="table-column">
      <style:table-column-properties style:column-width="4.877cm"/>
    </style:style>
    <style:style style:name="Row28" style:family="table-row">
      <style:table-row-properties style:min-row-height="0.847cm"/>
    </style:style>
    <style:style style:name="Cell76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16" style:family="paragraph" style:parent-style-name="Normal">
      <style:paragraph-properties fo:line-height="100%" fo:margin-bottom="0cm"/>
    </style:style>
    <style:style style:name="T3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1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CA" fo:country-asian="US" fo:country-complex="SA"/>
    </style:style>
    <style:style style:name="Cell77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31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31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31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CA" fo:country-asian="US" fo:country-complex="SA"/>
    </style:style>
    <style:style style:name="Row29" style:family="table-row">
      <style:table-row-properties style:min-row-height="0.609cm"/>
    </style:style>
    <style:style style:name="Cell78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31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CA" fo:country-asian="US" fo:country-complex="SA"/>
    </style:style>
    <style:style style:name="Cell7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31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CA" fo:country-asian="US" fo:country-complex="SA"/>
    </style:style>
    <style:style style:name="Cell80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32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CA" fo:country-asian="US" fo:country-complex="SA"/>
    </style:style>
    <style:style style:name="Cell8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CA" fo:country-asian="US" fo:country-complex="SA"/>
    </style:style>
    <style:style style:name="Row30" style:family="table-row">
      <style:table-row-properties style:min-row-height="0.609cm"/>
    </style:style>
    <style:style style:name="Cell82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32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CA" fo:country-asian="US" fo:country-complex="SA"/>
    </style:style>
    <style:style style:name="Cell8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32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32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CA" fo:country-asian="US" fo:country-complex="SA"/>
    </style:style>
    <style:style style:name="Cell84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US" fo:country-complex="SA"/>
    </style:style>
    <style:style style:name="T32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CA" fo:country-asian="US" fo:country-complex="SA"/>
    </style:style>
    <style:style style:name="Cell8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CA" fo:country-asian="US" fo:country-complex="SA"/>
    </style:style>
    <style:style style:name="T32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CA" fo:country-asian="US" fo:country-complex="SA"/>
    </style:style>
    <style:style style:name="P326" style:family="paragraph" style:parent-style-name="Normal">
      <style:text-properties fo:font-size="10pt" style:font-size-asian="10pt" style:font-name-complex="Arial" style:font-size-complex="11pt"/>
    </style:style>
    <style:style style:name="Table13" style:family="table">
      <style:table-properties table:align="left" style:width="15.993cm" fo:margin-left="0cm"/>
    </style:style>
    <style:style style:name="Column34" style:family="table-column">
      <style:table-column-properties style:column-width="4.226cm"/>
    </style:style>
    <style:style style:name="Column35" style:family="table-column">
      <style:table-column-properties style:column-width="5.696cm"/>
    </style:style>
    <style:style style:name="Column36" style:family="table-column">
      <style:table-column-properties style:column-width="6.071cm"/>
    </style:style>
    <style:style style:name="Row31" style:family="table-row">
      <style:table-row-properties style:min-row-height="0.482cm"/>
    </style:style>
    <style:style style:name="Cell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2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line-height="100%" fo:margin-bottom="0cm"/>
    </style:style>
    <style:style style:name="T33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3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33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4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3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P339" style:family="paragraph" style:parent-style-name="Normal"/>
    <style:style style:name="T3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0" style:family="paragraph" style:parent-style-name="Normal">
      <style:text-properties fo:font-size="10pt" style:font-size-asian="10pt" style:font-name-complex="Arial" style:font-size-complex="11pt"/>
    </style:style>
    <style:style style:name="P341" style:family="paragraph" style:parent-style-name="Normal"/>
    <style:style style:name="T34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1_3" style:family="text">
      <style:text-properties fo:font-size="10pt" style:font-size-asian="10pt" style:font-name-complex="Arial" style:font-size-complex="10pt"/>
    </style:style>
    <style:style style:name="T341_4" style:family="text">
      <style:text-properties fo:font-size="10pt" style:font-size-asian="10pt" style:font-name-complex="Arial" style:font-size-complex="10pt"/>
    </style:style>
    <style:style style:name="T341_5" style:family="text">
      <style:text-properties fo:font-size="10pt" style:font-size-asian="10pt" style:font-name-complex="Arial" style:font-size-complex="10pt"/>
    </style:style>
    <style:style style:name="T341_6" style:family="text">
      <style:text-properties fo:font-size="10pt" style:font-size-asian="10pt" style:font-name-complex="Arial" style:font-size-complex="10pt"/>
    </style:style>
    <style:style style:name="T341_7" style:family="text">
      <style:text-properties fo:font-size="10pt" style:font-size-asian="10pt" style:font-name-complex="Arial" style:font-size-complex="10pt"/>
    </style:style>
    <style:style style:name="T341_8" style:family="text">
      <style:text-properties fo:font-size="10pt" style:font-size-asian="10pt" style:font-name-complex="Arial" style:font-size-complex="10pt"/>
    </style:style>
    <style:style style:name="T341_9" style:family="text">
      <style:text-properties fo:font-size="10pt" style:font-size-asian="10pt" style:font-name-complex="Arial" style:font-size-complex="10pt"/>
    </style:style>
    <style:style style:name="T341_10" style:family="text">
      <style:text-properties fo:font-size="10pt" style:font-size-asian="10pt" style:font-name-complex="Arial" style:font-size-complex="10pt"/>
    </style:style>
    <style:style style:name="T341_11" style:family="text">
      <style:text-properties fo:font-size="10pt" style:font-size-asian="10pt" style:font-name-complex="Arial" style:font-size-complex="10pt"/>
    </style:style>
    <style:style style:name="T341_12" style:family="text">
      <style:text-properties fo:font-size="10pt" style:font-size-asian="10pt" style:font-name-complex="Arial" style:font-size-complex="10pt"/>
    </style:style>
    <style:style style:name="P342" style:family="paragraph" style:parent-style-name="Normal">
      <style:text-properties fo:font-size="10pt" style:font-size-asian="10pt" style:font-name-complex="Arial" style:font-size-complex="11pt" style:font-weight-complex="bold"/>
    </style:style>
    <style:style style:name="P343" style:family="paragraph" style:parent-style-name="Normal"/>
    <style:style style:name="T343_1" style:family="text">
      <style:text-properties fo:font-size="10pt" style:font-size-asian="10pt" style:font-name-complex="Arial" style:font-size-complex="11pt" fo:font-weight="bold" style:font-weight-asian="bold"/>
    </style:style>
    <style:style style:name="T343_2" style:family="text">
      <style:text-properties fo:font-size="10pt" style:font-size-asian="10pt" style:font-name-complex="Arial" style:font-size-complex="11pt" style:font-weight-complex="bold"/>
    </style:style>
    <style:style style:name="T343_3" style:family="text">
      <style:text-properties fo:font-size="10pt" style:font-size-asian="10pt" style:font-name-complex="Arial" style:font-size-complex="11pt" style:font-weight-complex="bold"/>
    </style:style>
    <style:style style:name="T343_4" style:family="text">
      <style:text-properties fo:font-size="10pt" style:font-size-asian="10pt" style:font-name-complex="Arial" style:font-size-complex="11pt" style:font-weight-complex="bold"/>
    </style:style>
    <style:style style:name="T343_5" style:family="text">
      <style:text-properties fo:font-size="10pt" style:font-size-asian="10pt" style:font-name-complex="Arial" style:font-size-complex="11pt" style:font-weight-complex="bold"/>
    </style:style>
    <style:style style:name="T343_6" style:family="text">
      <style:text-properties fo:font-size="10pt" style:font-size-asian="10pt" style:font-name-complex="Arial" style:font-size-complex="11pt" style:font-weight-complex="bold"/>
    </style:style>
    <style:style style:name="T343_7" style:family="text">
      <style:text-properties fo:font-size="10pt" style:font-size-asian="10pt" style:font-name-complex="Arial" style:font-size-complex="11pt" style:font-weight-complex="bold"/>
    </style:style>
    <style:style style:name="T343_8" style:family="text">
      <style:text-properties fo:font-size="10pt" style:font-size-asian="10pt" style:font-name-complex="Arial" style:font-size-complex="11pt" style:font-weight-complex="bold"/>
    </style:style>
    <style:style style:name="P344" style:family="paragraph" style:parent-style-name="List_20_Paragraph">
      <style:paragraph-properties fo:margin-bottom="0cm"/>
    </style:style>
    <style:style style:name="T344_1" style:family="text">
      <style:text-properties fo:font-size="10pt" style:font-size-asian="10pt" style:font-name-complex="Arial" fo:font-weight="bold" style:font-weight-asian="bold"/>
    </style:style>
    <style:style style:name="T344_2" style:family="text">
      <style:text-properties fo:font-size="10pt" style:font-size-asian="10pt" style:font-name-complex="Arial"/>
    </style:style>
    <style:style style:name="T344_3" style:family="text"/>
    <style:style style:name="T344_4" style:family="text" style:parent-style-name="Internet_20_link">
      <style:text-properties fo:font-size="10pt" style:font-size-asian="10pt" style:font-name-complex="Arial"/>
    </style:style>
    <style:style style:name="T344_5" style:family="text">
      <style:text-properties fo:font-size="10pt" style:font-size-asian="10pt" style:font-name-complex="Arial"/>
    </style:style>
    <style:style style:name="T344_6" style:family="text">
      <style:text-properties style:font-name="Cambria Math" fo:font-size="10pt" style:font-size-asian="10pt" style:font-name-complex="Cambria Math"/>
    </style:style>
    <style:style style:name="T344_7" style:family="text">
      <style:text-properties fo:font-size="10pt" style:font-size-asian="10pt" style:font-name-complex="Arial"/>
    </style:style>
    <style:style style:name="P345" style:family="paragraph" style:parent-style-name="List_20_Paragraph">
      <style:paragraph-properties fo:margin-bottom="0cm"/>
    </style:style>
    <style:style style:name="T345_1" style:family="text">
      <style:text-properties fo:font-size="10pt" style:font-size-asian="10pt" style:font-name-complex="Arial" fo:font-weight="bold" style:font-weight-asian="bold"/>
    </style:style>
    <style:style style:name="T345_2" style:family="text">
      <style:text-properties fo:font-size="10pt" style:font-size-asian="10pt" style:font-name-complex="Arial"/>
    </style:style>
    <style:style style:name="T345_3" style:family="text"/>
    <style:style style:name="T345_4" style:family="text" style:parent-style-name="Internet_20_link">
      <style:text-properties fo:font-size="10pt" style:font-size-asian="10pt" style:font-name-complex="Arial"/>
    </style:style>
    <style:style style:name="T345_5" style:family="text">
      <style:text-properties fo:font-size="10pt" style:font-size-asian="10pt" style:font-name-complex="Arial"/>
    </style:style>
    <style:style style:name="T345_6" style:family="text">
      <style:text-properties fo:font-size="10pt" style:font-size-asian="10pt" style:font-name-complex="Arial"/>
    </style:style>
    <style:style style:name="T345_7" style:family="text">
      <style:text-properties fo:font-size="10pt" style:font-size-asian="10pt" style:font-name-complex="Arial"/>
    </style:style>
    <style:style style:name="P346" style:family="paragraph" style:parent-style-name="List_20_Paragraph">
      <style:paragraph-properties fo:margin-bottom="0cm"/>
    </style:style>
    <style:style style:name="T346_1" style:family="text">
      <style:text-properties fo:font-size="10pt" style:font-size-asian="10pt" style:font-name-complex="Arial" fo:font-weight="bold" style:font-weight-asian="bold" style:font-weight-complex="bold"/>
    </style:style>
    <style:style style:name="T346_2" style:family="text">
      <style:text-properties fo:font-size="10pt" style:font-size-asian="10pt" style:font-name-complex="Arial"/>
    </style:style>
    <style:style style:name="T346_3" style:family="text"/>
    <style:style style:name="T346_4" style:family="text" style:parent-style-name="Internet_20_link">
      <style:text-properties fo:font-size="10pt" style:font-size-asian="10pt" style:font-name-complex="Arial"/>
    </style:style>
    <style:style style:name="T346_5" style:family="text">
      <style:text-properties fo:font-size="10pt" style:font-size-asian="10pt" style:font-name-complex="Arial"/>
    </style:style>
    <style:style style:name="T346_6" style:family="text">
      <style:text-properties style:font-name="Cambria Math" fo:font-size="10pt" style:font-size-asian="10pt" style:font-name-complex="Cambria Math"/>
    </style:style>
    <style:style style:name="T346_7" style:family="text">
      <style:text-properties fo:font-size="10pt" style:font-size-asian="10pt" style:font-name-complex="Arial"/>
    </style:style>
    <style:style style:name="T346_8" style:family="text">
      <style:text-properties style:font-name="Cambria Math" fo:font-size="10pt" style:font-size-asian="10pt" style:font-name-complex="Cambria Math"/>
    </style:style>
    <style:style style:name="T346_9" style:family="text">
      <style:text-properties fo:font-size="10pt" style:font-size-asian="10pt" style:font-name-complex="Arial"/>
    </style:style>
    <style:style style:name="P347" style:family="paragraph" style:parent-style-name="Normal">
      <style:text-properties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348" style:family="paragraph" style:parent-style-name="Normal"/>
    <style:style style:name="T348_1" style:family="text">
      <style:text-properties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T348_2" style:family="text">
      <style:text-properties style:font-style-complex="italic" fo:font-size="10pt" style:font-size-asian="10pt" style:font-name-complex="Arial" style:font-size-complex="10pt"/>
    </style:style>
    <style:style style:name="T348_3" style:family="text">
      <style:text-properties style:font-style-complex="italic" fo:font-size="10pt" style:font-name-asian="Arial" style:font-size-asian="10pt" style:font-name-complex="Arial" style:font-size-complex="10pt"/>
    </style:style>
    <style:style style:name="T348_4" style:family="text"/>
    <style:style style:name="T348_5" style:family="text" style:parent-style-name="Internet_20_link">
      <style:text-properties style:font-style-complex="italic" fo:font-size="10pt" style:font-name-asian="Arial" style:font-size-asian="10pt" style:font-name-complex="Arial" style:font-size-complex="10pt"/>
    </style:style>
    <style:style style:name="T348_6" style:family="text">
      <style:text-properties style:font-style-complex="italic" fo:font-size="10pt" style:font-name-asian="Arial" style:font-size-asian="10pt" style:font-name-complex="Arial" style:font-size-complex="10pt"/>
    </style:style>
    <style:style style:name="T348_7" style:family="text">
      <style:text-properties fo:font-size="10pt" style:font-size-asian="10pt" style:font-name-complex="Arial" style:font-size-complex="10pt"/>
    </style:style>
    <style:style style:name="T348_8" style:family="text">
      <style:text-properties fo:font-size="10pt" style:font-name-asian="Arial" style:font-size-asian="10pt" style:font-name-complex="Arial" style:font-size-complex="10pt"/>
    </style:style>
    <style:style style:name="T348_9" style:family="text"/>
    <style:style style:name="T348_10" style:family="text" style:parent-style-name="Internet_20_link">
      <style:text-properties fo:font-size="10pt" style:font-name-asian="Arial" style:font-size-asian="10pt" style:font-name-complex="Arial" style:font-size-complex="10pt"/>
    </style:style>
    <style:style style:name="T348_11" style:family="text">
      <style:text-properties fo:font-size="10pt" style:font-size-asian="10pt" style:font-name-complex="Arial" style:font-size-complex="10pt"/>
    </style:style>
    <style:style style:name="T348_12" style:family="text">
      <style:text-properties fo:font-size="10pt" style:font-size-asian="10pt" style:font-name-complex="Arial" style:font-size-complex="10pt"/>
    </style:style>
    <style:style style:name="T348_13" style:family="text">
      <style:text-properties fo:font-size="10pt" style:font-size-asian="10pt" style:font-name-complex="Arial" style:font-size-complex="10pt"/>
    </style:style>
    <style:style style:name="T348_14" style:family="text" style:parent-style-name="Normal">
      <style:text-properties fo:font-size="10pt" style:font-size-asian="10pt" style:font-name-complex="Arial" style:font-size-complex="10pt"/>
    </style:style>
    <style:style style:name="P349" style:family="paragraph" style:parent-style-name="Footnote_20_text"/>
    <style:style style:name="T349_1" style:family="text">
      <style:text-properties fo:font-size="9pt" style:font-size-asian="9pt" style:font-size-complex="9pt"/>
    </style:style>
    <style:style style:name="T349_2" style:family="text">
      <style:text-properties fo:color="#000000" fo:font-size="9pt" style:font-name-asian="Arial" style:font-size-asian="9pt" style:font-name-complex="Arial" style:font-size-complex="9pt"/>
    </style:style>
    <style:style style:name="T349_3" style:family="text">
      <style:text-properties fo:color="#000000" fo:font-size="9pt" style:font-name-asian="Arial" style:font-size-asian="9pt" style:font-name-complex="Arial" style:font-size-complex="9pt"/>
    </style:style>
    <style:style style:name="T349_4" style:family="text">
      <style:text-properties fo:color="#000000" fo:font-size="9pt" style:font-name-asian="Arial" style:font-size-asian="9pt" style:font-name-complex="Arial" style:font-size-complex="9pt"/>
    </style:style>
    <style:style style:name="T349_5" style:family="text">
      <style:text-properties fo:color="#000000" fo:font-size="9pt" style:font-name-asian="Arial" style:font-size-asian="9pt" style:font-name-complex="Arial" style:font-size-complex="9pt"/>
    </style:style>
    <style:style style:name="T349_6" style:family="text">
      <style:text-properties fo:color="#000000" fo:font-size="10pt" style:font-name-asian="Arial" style:font-size-asian="10pt" style:font-name-complex="Arial" style:font-size-complex="10pt"/>
    </style:style>
    <style:style style:name="P350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351" style:family="paragraph" style:parent-style-name="Normal"/>
    <style:style style:name="T351_1" style:family="text">
      <style:text-properties fo:color="#000000" fo:font-size="10pt" style:font-name-asian="Arial" style:font-size-asian="10pt" style:font-name-complex="Arial" style:font-size-complex="10pt"/>
    </style:style>
    <style:style style:name="T351_2" style:family="text">
      <style:text-properties fo:color="#000000" fo:font-size="10pt" style:font-name-asian="Arial" style:font-size-asian="10pt" style:font-name-complex="Arial" style:font-size-complex="10pt"/>
    </style:style>
    <style:style style:name="T351_3" style:family="text">
      <style:text-properties fo:color="#000000" fo:font-size="10pt" style:font-name-asian="Arial" style:font-size-asian="10pt" style:font-name-complex="Arial" style:font-size-complex="10pt"/>
    </style:style>
    <style:style style:name="T351_4" style:family="text">
      <style:text-properties fo:color="#000000" fo:font-size="10pt" style:font-name-asian="Arial" style:font-size-asian="10pt" style:font-name-complex="Arial" style:font-size-complex="10pt"/>
    </style:style>
    <style:style style:name="T351_5" style:family="text">
      <style:text-properties fo:color="#000000" fo:font-size="10pt" style:font-name-asian="Arial" style:font-size-asian="10pt" style:font-name-complex="Arial" style:font-size-complex="10pt"/>
    </style:style>
    <style:style style:name="T351_6" style:family="text">
      <style:text-properties fo:color="#000000" fo:font-size="10pt" style:font-name-asian="Arial" style:font-size-asian="10pt" style:font-name-complex="Arial" style:font-size-complex="10pt"/>
    </style:style>
    <style:style style:name="T351_7" style:family="text"/>
    <style:style style:name="T351_8" style:family="text">
      <style:text-properties fo:color="#000000" fo:font-size="10pt" style:font-name-asian="Arial" style:font-size-asian="10pt" style:font-name-complex="Arial" style:font-size-complex="10pt"/>
    </style:style>
    <style:style style:name="T351_9" style:family="text">
      <style:text-properties fo:color="#000000" fo:font-size="10pt" style:font-name-asian="Arial" style:font-size-asian="10pt" style:font-name-complex="Arial" style:font-size-complex="10pt"/>
    </style:style>
    <style:style style:name="T351_10" style:family="text">
      <style:text-properties fo:color="#000000" fo:font-size="10pt" style:font-name-asian="Arial" style:font-size-asian="10pt" style:font-name-complex="Arial" style:font-size-complex="10pt"/>
    </style:style>
    <style:style style:name="T351_11" style:family="text">
      <style:text-properties fo:color="#000000" fo:font-size="10pt" style:font-name-asian="Arial" style:font-size-asian="10pt" style:font-name-complex="Arial" style:font-size-complex="10pt"/>
    </style:style>
    <style:style style:name="T351_12" style:family="text">
      <style:text-properties fo:color="#000000" fo:font-size="10pt" style:font-name-asian="Arial" style:font-size-asian="10pt" style:font-name-complex="Arial" style:font-size-complex="10pt"/>
    </style:style>
    <style:style style:name="T351_13" style:family="text">
      <style:text-properties fo:color="#000000" fo:font-size="10pt" style:font-name-asian="Arial" style:font-size-asian="10pt" style:font-name-complex="Arial" style:font-size-complex="10pt"/>
    </style:style>
    <style:style style:name="T351_14" style:family="text">
      <style:text-properties fo:color="#000000" fo:font-size="10pt" style:font-name-asian="Arial" style:font-size-asian="10pt" style:font-name-complex="Arial" style:font-size-complex="10pt"/>
    </style:style>
    <style:style style:name="T351_15" style:family="text">
      <style:text-properties fo:color="#000000" fo:font-size="10pt" style:font-name-asian="Arial" style:font-size-asian="10pt" style:font-name-complex="Arial" style:font-size-complex="10pt"/>
    </style:style>
    <style:style style:name="T351_16" style:family="text">
      <style:text-properties fo:color="#000000" fo:font-size="10pt" style:font-name-asian="Arial" style:font-size-asian="10pt" style:font-name-complex="Arial" style:font-size-complex="10pt"/>
    </style:style>
    <style:style style:name="T351_17" style:family="text">
      <style:text-properties fo:color="#000000" fo:font-size="10pt" style:font-name-asian="Arial" style:font-size-asian="10pt" style:font-name-complex="Arial" style:font-size-complex="10pt"/>
    </style:style>
    <style:style style:name="P352" style:family="paragraph" style:parent-style-name="Normal">
      <style:text-properties fo:font-size="10pt" style:font-size-asian="10pt" style:font-name-complex="Arial" style:font-size-complex="11pt"/>
    </style:style>
    <style:style style:name="P353" style:family="paragraph" style:parent-style-name="Normal"/>
    <style:style style:name="T353_1" style:family="text">
      <style:text-properties fo:font-size="10pt" style:font-size-asian="10pt" style:font-name-complex="Arial" style:font-size-complex="11pt" fo:font-weight="bold" style:font-weight-asian="bold" style:font-weight-complex="bold"/>
    </style:style>
    <style:style style:name="T353_2" style:family="text">
      <style:text-properties fo:font-size="10pt" style:font-size-asian="10pt" style:font-name-complex="Arial" style:font-size-complex="11pt" fo:font-weight="bold" style:font-weight-asian="bold" style:font-weight-complex="bold"/>
    </style:style>
    <style:style style:name="T353_3" style:family="text">
      <style:text-properties fo:font-size="10pt" style:font-size-asian="10pt" style:font-name-complex="Arial" style:font-size-complex="11pt"/>
    </style:style>
    <style:style style:name="T353_4" style:family="text">
      <style:text-properties fo:font-size="10pt" style:font-size-asian="10pt" style:font-name-complex="Arial" style:font-size-complex="11pt"/>
    </style:style>
    <style:style style:name="P354" style:family="paragraph" style:parent-style-name="List_20_Paragraph">
      <style:paragraph-properties fo:margin-bottom="0cm"/>
    </style:style>
    <style:style style:name="T354_1" style:family="text">
      <style:text-properties fo:font-size="10pt" style:font-size-asian="10pt" style:font-name-complex="Arial"/>
    </style:style>
    <style:style style:name="T354_2" style:family="text">
      <style:text-properties fo:font-size="10pt" style:font-size-asian="10pt" style:font-name-complex="Arial" fo:font-weight="bold" style:font-weight-asian="bold"/>
    </style:style>
    <style:style style:name="T354_3" style:family="text">
      <style:text-properties fo:font-size="10pt" style:font-size-asian="10pt" style:font-name-complex="Arial"/>
    </style:style>
    <style:style style:name="T354_4" style:family="text">
      <style:text-properties fo:font-size="10pt" style:font-size-asian="10pt" style:font-name-complex="Arial"/>
    </style:style>
    <style:style style:name="T354_5" style:family="text">
      <style:text-properties fo:font-size="10pt" style:font-size-asian="10pt" style:font-name-complex="Arial"/>
    </style:style>
    <style:style style:name="T354_6" style:family="text"/>
    <style:style style:name="T354_7" style:family="text" style:parent-style-name="Internet_20_link">
      <style:text-properties fo:font-size="10pt" style:font-size-asian="10pt" style:font-name-complex="Arial"/>
    </style:style>
    <style:style style:name="T354_8" style:family="text">
      <style:text-properties fo:font-size="10pt" style:font-size-asian="10pt" style:font-name-complex="Arial"/>
    </style:style>
    <style:style style:name="P355" style:family="paragraph" style:parent-style-name="List_20_Paragraph">
      <style:paragraph-properties fo:margin-bottom="0cm"/>
    </style:style>
    <style:style style:name="T355_1" style:family="text">
      <style:text-properties fo:font-size="10pt" style:font-size-asian="10pt" style:font-name-complex="Arial"/>
    </style:style>
    <style:style style:name="T355_2" style:family="text">
      <style:text-properties fo:font-size="10pt" style:font-size-asian="10pt" style:font-name-complex="Arial" fo:font-weight="bold" style:font-weight-asian="bold"/>
    </style:style>
    <style:style style:name="T355_3" style:family="text">
      <style:text-properties fo:font-size="10pt" style:font-size-asian="10pt" style:font-name-complex="Arial"/>
    </style:style>
    <style:style style:name="T355_4" style:family="text"/>
    <style:style style:name="T355_5" style:family="text" style:parent-style-name="Internet_20_link">
      <style:text-properties fo:font-size="10pt" style:font-size-asian="10pt" style:font-name-complex="Arial"/>
    </style:style>
    <style:style style:name="T355_6" style:family="text">
      <style:text-properties fo:font-size="10pt" style:font-size-asian="10pt" style:font-name-complex="Arial"/>
    </style:style>
    <style:style style:name="T355_7" style:family="text">
      <style:text-properties style:font-name="Cambria Math" fo:font-size="10pt" style:font-size-asian="10pt" style:font-name-complex="Cambria Math"/>
    </style:style>
    <style:style style:name="T355_8" style:family="text">
      <style:text-properties fo:font-size="10pt" style:font-size-asian="10pt" style:font-name-complex="Arial"/>
    </style:style>
    <style:style style:name="T355_9" style:family="text">
      <style:text-properties fo:font-size="10pt" style:font-size-asian="10pt" style:font-name-complex="Arial"/>
    </style:style>
    <style:style style:name="T355_10" style:family="text">
      <style:text-properties fo:font-size="10pt" style:font-size-asian="10pt" style:font-name-complex="Arial"/>
    </style:style>
    <style:style style:name="P356" style:family="paragraph" style:parent-style-name="List_20_Paragraph">
      <style:paragraph-properties fo:margin-bottom="0cm"/>
    </style:style>
    <style:style style:name="T356_1" style:family="text">
      <style:text-properties fo:font-size="10pt" style:font-size-asian="10pt" style:font-name-complex="Arial"/>
    </style:style>
    <style:style style:name="T356_2" style:family="text">
      <style:text-properties fo:font-size="10pt" style:font-size-asian="10pt" style:font-name-complex="Arial" fo:font-weight="bold" style:font-weight-asian="bold"/>
    </style:style>
    <style:style style:name="T356_3" style:family="text">
      <style:text-properties fo:font-size="10pt" style:font-size-asian="10pt" style:font-name-complex="Arial"/>
    </style:style>
    <style:style style:name="T356_4" style:family="text"/>
    <style:style style:name="T356_5" style:family="text" style:parent-style-name="Internet_20_link">
      <style:text-properties fo:font-size="10pt" style:font-size-asian="10pt" style:font-name-complex="Arial"/>
    </style:style>
    <style:style style:name="T356_6" style:family="text">
      <style:text-properties fo:font-size="10pt" style:font-size-asian="10pt" style:font-name-complex="Arial"/>
    </style:style>
    <style:style style:name="P357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358" style:family="paragraph" style:parent-style-name="Normal"/>
    <style:style style:name="T358_1" style:family="text">
      <style:text-properties fo:font-size="11pt" style:font-size-asian="11pt" style:font-name-complex="Arial" style:font-size-complex="11pt" fo:font-weight="bold" style:font-weight-asian="bold"/>
    </style:style>
    <style:style style:name="T358_2" style:family="text">
      <style:text-properties fo:font-size="11pt" style:font-size-asian="11pt" style:font-name-complex="Arial" style:font-size-complex="11pt" fo:font-weight="bold" style:font-weight-asian="bold"/>
    </style:style>
    <style:style style:name="T358_3" style:family="text">
      <style:text-properties fo:font-size="11pt" style:font-size-asian="11pt" style:font-name-complex="Arial" style:font-size-complex="11pt" fo:font-weight="bold" style:font-weight-asian="bold"/>
    </style:style>
    <style:style style:name="P359" style:family="paragraph" style:parent-style-name="Normal">
      <style:text-properties fo:font-size="10pt" style:font-size-asian="10pt" style:font-name-complex="Arial" style:font-size-complex="10pt"/>
    </style:style>
    <style:style style:name="P360" style:family="paragraph" style:parent-style-name="Normal"/>
    <style:style style:name="T360_1" style:family="text">
      <style:text-properties fo:font-size="10pt" style:font-size-asian="10pt" style:font-name-complex="Arial" style:font-size-complex="10pt"/>
    </style:style>
    <style:style style:name="P361" style:family="paragraph" style:parent-style-name="Normal">
      <style:text-properties fo:font-size="10pt" style:font-size-asian="10pt" style:font-name-complex="Arial" style:font-size-complex="10pt"/>
    </style:style>
    <style:style style:name="P362" style:family="paragraph" style:parent-style-name="Normal"/>
    <style:style style:name="T36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63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364" style:family="paragraph" style:parent-style-name="Normal"/>
    <style:style style:name="T364_1" style:family="text">
      <style:text-properties fo:font-size="10pt" style:font-size-asian="10pt" style:font-name-complex="Arial" style:font-size-complex="10pt" fo:font-weight="bold" style:font-weight-asian="bold"/>
    </style:style>
    <style:style style:name="T364_2" style:family="text">
      <style:text-properties fo:font-size="10pt" style:font-size-asian="10pt" style:font-name-complex="Arial" style:font-size-complex="10pt"/>
    </style:style>
    <style:style style:name="T364_3" style:family="text">
      <style:text-properties fo:font-size="10pt" style:font-size-asian="10pt" style:font-name-complex="Arial" style:font-size-complex="10pt"/>
    </style:style>
    <style:style style:name="P365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366" style:family="paragraph" style:parent-style-name="Normal"/>
    <style:style style:name="T366_1" style:family="text">
      <style:text-properties fo:font-size="10pt" style:font-size-asian="10pt" style:font-name-complex="Arial" style:font-size-complex="10pt" fo:font-weight="bold" style:font-weight-asian="bold"/>
    </style:style>
    <style:style style:name="T366_2" style:family="text">
      <style:text-properties fo:font-size="10pt" style:font-size-asian="10pt" style:font-name-complex="Arial" style:font-size-complex="10pt" fo:font-weight="bold" style:font-weight-asian="bold"/>
    </style:style>
    <style:style style:name="T366_3" style:family="text">
      <style:text-properties fo:font-size="10pt" style:font-size-asian="10pt" style:font-name-complex="Arial" style:font-size-complex="10pt" fo:font-weight="bold" style:font-weight-asian="bold"/>
    </style:style>
    <style:style style:name="T366_4" style:family="text">
      <style:text-properties fo:font-size="10pt" style:font-size-asian="10pt" style:font-name-complex="Arial" style:font-size-complex="10pt" fo:font-weight="bold" style:font-weight-asian="bold"/>
    </style:style>
    <style:style style:name="T366_5" style:family="text">
      <style:text-properties fo:font-size="10pt" style:font-size-asian="10pt" style:font-name-complex="Arial" style:font-size-complex="10pt" fo:font-weight="bold" style:font-weight-asian="bold"/>
    </style:style>
    <style:style style:name="T366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66_7" style:family="text">
      <style:text-properties fo:font-size="10pt" style:font-size-asian="10pt" style:font-name-complex="Arial" style:font-size-complex="10pt" fo:font-weight="bold" style:font-weight-asian="bold"/>
    </style:style>
    <style:style style:name="T366_8" style:family="text">
      <style:text-properties fo:font-size="10pt" style:font-size-asian="10pt" style:font-name-complex="Arial" style:font-size-complex="10pt" fo:font-weight="bold" style:font-weight-asian="bold"/>
    </style:style>
    <style:style style:name="T366_9" style:family="text">
      <style:text-properties fo:font-size="10pt" style:font-size-asian="10pt" style:font-name-complex="Arial" style:font-size-complex="10pt" fo:font-weight="bold" style:font-weight-asian="bold"/>
    </style:style>
    <style:style style:name="T366_10" style:family="text">
      <style:text-properties fo:font-size="10pt" style:font-size-asian="10pt" style:font-name-complex="Arial" style:font-size-complex="10pt" fo:font-weight="bold" style:font-weight-asian="bold"/>
    </style:style>
    <style:style style:name="T366_11" style:family="text">
      <style:text-properties fo:font-size="10pt" style:font-size-asian="10pt" style:font-name-complex="Arial" style:font-size-complex="10pt" fo:font-weight="bold" style:font-weight-asian="bold"/>
    </style:style>
    <style:style style:name="T366_12" style:family="text">
      <style:text-properties fo:font-size="10pt" style:font-size-asian="10pt" style:font-name-complex="Arial" style:font-size-complex="10pt" fo:font-weight="bold" style:font-weight-asian="bold"/>
    </style:style>
    <style:style style:name="T366_13" style:family="text">
      <style:text-properties fo:font-size="10pt" style:font-size-asian="10pt" style:font-name-complex="Arial" style:font-size-complex="10pt" fo:font-weight="bold" style:font-weight-asian="bold"/>
    </style:style>
    <style:style style:name="T366_14" style:family="text">
      <style:text-properties fo:font-size="10pt" style:font-size-asian="10pt" style:font-name-complex="Arial" style:font-size-complex="10pt" fo:font-weight="bold" style:font-weight-asian="bold"/>
    </style:style>
    <style:style style:name="P367" style:family="paragraph" style:parent-style-name="Normal"/>
    <style:style style:name="T367_1" style:family="text">
      <style:text-properties fo:font-size="10pt" style:font-size-asian="10pt" style:font-name-complex="Arial" style:font-size-complex="10pt"/>
    </style:style>
    <style:style style:name="T367_2" style:family="text">
      <style:text-properties fo:font-size="10pt" style:font-size-asian="10pt" style:font-name-complex="Arial" style:font-size-complex="10pt"/>
    </style:style>
    <style:style style:name="T367_3" style:family="text">
      <style:text-properties fo:font-size="10pt" style:font-size-asian="10pt" style:font-name-complex="Arial" style:font-size-complex="10pt"/>
    </style:style>
    <style:style style:name="T367_4" style:family="text">
      <style:text-properties fo:font-size="10pt" style:font-size-asian="10pt" style:font-name-complex="Arial" style:font-size-complex="10pt"/>
    </style:style>
    <style:style style:name="T367_5" style:family="text">
      <style:text-properties fo:font-size="10pt" style:font-size-asian="10pt" style:font-name-complex="Arial" style:font-size-complex="10pt"/>
    </style:style>
    <style:style style:name="T367_6" style:family="text">
      <style:text-properties fo:font-size="10pt" style:font-size-asian="10pt" style:font-name-complex="Arial" style:font-size-complex="10pt"/>
    </style:style>
    <style:style style:name="T367_7" style:family="text">
      <style:text-properties fo:font-size="10pt" style:font-size-asian="10pt" style:font-name-complex="Arial" style:font-size-complex="10pt"/>
    </style:style>
    <style:style style:name="T367_8" style:family="text">
      <style:text-properties fo:font-size="10pt" style:font-size-asian="10pt" style:font-name-complex="Arial" style:font-size-complex="10pt"/>
    </style:style>
    <style:style style:name="T367_9" style:family="text">
      <style:text-properties fo:font-size="10pt" style:font-size-asian="10pt" style:font-name-complex="Arial" style:font-size-complex="10pt"/>
    </style:style>
    <style:style style:name="T367_10" style:family="text">
      <style:text-properties fo:font-size="10pt" style:font-size-asian="10pt" style:font-name-complex="Arial" style:font-size-complex="10pt"/>
    </style:style>
    <style:style style:name="T367_11" style:family="text">
      <style:text-properties fo:font-size="10pt" style:font-size-asian="10pt" style:font-name-complex="Arial" style:font-size-complex="10pt"/>
    </style:style>
    <style:style style:name="T367_12" style:family="text">
      <style:text-properties fo:font-size="10pt" style:font-size-asian="10pt" style:font-name-complex="Arial" style:font-size-complex="10pt"/>
    </style:style>
    <style:style style:name="T367_13" style:family="text">
      <style:text-properties fo:font-size="10pt" style:font-size-asian="10pt" style:font-name-complex="Arial" style:font-size-complex="10pt"/>
    </style:style>
    <style:style style:name="P368" style:family="paragraph" style:parent-style-name="Normal">
      <style:text-properties fo:font-size="10pt" style:font-size-asian="10pt" style:font-name-complex="Arial" style:font-size-complex="10pt"/>
    </style:style>
    <style:style style:name="P369" style:family="paragraph" style:parent-style-name="Normal"/>
    <style:style style:name="T36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6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70" style:family="paragraph" style:parent-style-name="Normal"/>
    <style:style style:name="T370_1" style:family="text">
      <style:text-properties fo:font-size="10pt" style:font-size-asian="10pt" style:font-name-complex="Arial" style:font-size-complex="10pt"/>
    </style:style>
    <style:style style:name="T370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370_3" style:family="text">
      <style:text-properties fo:font-size="10pt" style:font-size-asian="10pt" style:font-name-complex="Arial" style:font-size-complex="10pt"/>
    </style:style>
    <style:style style:name="P371" style:family="paragraph" style:parent-style-name="Normal">
      <style:text-properties fo:font-size="10pt" style:font-size-asian="10pt" style:font-name-complex="Arial" style:font-size-complex="10pt"/>
    </style:style>
    <style:style style:name="Table14" style:family="table">
      <style:table-properties table:align="left" style:width="16.157cm" fo:margin-left="-0.265cm"/>
    </style:style>
    <style:style style:name="Column37" style:family="table-column">
      <style:table-column-properties style:column-width="2.951cm"/>
    </style:style>
    <style:style style:name="Column38" style:family="table-column">
      <style:table-column-properties style:column-width="1.058cm"/>
    </style:style>
    <style:style style:name="Column39" style:family="table-column">
      <style:table-column-properties style:column-width="1.619cm"/>
    </style:style>
    <style:style style:name="Column40" style:family="table-column">
      <style:table-column-properties style:column-width="5.66cm"/>
    </style:style>
    <style:style style:name="Column41" style:family="table-column">
      <style:table-column-properties style:column-width="4.868cm"/>
    </style:style>
    <style:style style:name="Row35" style:family="table-row">
      <style:table-row-properties style:min-row-height="0.847cm"/>
    </style:style>
    <style:style style:name="Cell98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72" style:family="paragraph" style:parent-style-name="Normal">
      <style:paragraph-properties fo:line-height="100%" fo:margin-bottom="0cm"/>
    </style:style>
    <style:style style:name="T37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7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99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373" style:family="paragraph" style:parent-style-name="Normal">
      <style:paragraph-properties fo:line-height="100%" fo:margin-bottom="0cm"/>
    </style:style>
    <style:style style:name="T3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Row36" style:family="table-row">
      <style:table-row-properties style:min-row-height="0.609cm"/>
    </style:style>
    <style:style style:name="Cell100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74" style:family="paragraph" style:parent-style-name="Normal">
      <style:paragraph-properties fo:line-height="100%" fo:margin-bottom="0cm"/>
    </style:style>
    <style:style style:name="T37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74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0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5" style:family="paragraph" style:parent-style-name="Normal">
      <style:paragraph-properties fo:line-height="100%" fo:margin-bottom="0cm"/>
    </style:style>
    <style:style style:name="T37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75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02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76" style:family="paragraph" style:parent-style-name="Normal">
      <style:paragraph-properties fo:line-height="100%" fo:margin-bottom="0cm"/>
    </style:style>
    <style:style style:name="T37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76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0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7" style:family="paragraph" style:parent-style-name="Normal">
      <style:paragraph-properties fo:line-height="100%" fo:margin-bottom="0cm"/>
    </style:style>
    <style:style style:name="T3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T3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fo:font-weight="bold" style:font-weight-asian="bold" style:font-weight-complex="bold"/>
    </style:style>
    <style:style style:name="Row37" style:family="table-row">
      <style:table-row-properties style:min-row-height="0.609cm"/>
    </style:style>
    <style:style style:name="Cell104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7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0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79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06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380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0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P382" style:family="paragraph" style:parent-style-name="Normal">
      <style:text-properties style:font-name-complex="Arial" fo:font-weight="bold" style:font-weight-asian="bold"/>
    </style:style>
    <style:style style:name="Table15" style:family="table">
      <style:table-properties table:align="left" style:width="16.494cm" fo:margin-left="0cm"/>
    </style:style>
    <style:style style:name="Column42" style:family="table-column">
      <style:table-column-properties style:column-width="4.992cm"/>
    </style:style>
    <style:style style:name="Column43" style:family="table-column">
      <style:table-column-properties style:column-width="3.454cm"/>
    </style:style>
    <style:style style:name="Column44" style:family="table-column">
      <style:table-column-properties style:column-width="8.049cm"/>
    </style:style>
    <style:style style:name="Row38" style:family="table-row">
      <style:table-row-properties style:min-row-height="0.482cm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00%" fo:margin-bottom="0cm"/>
    </style:style>
    <style:style style:name="T38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9" style:family="table-row"/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line-height="100%" fo:margin-bottom="0cm"/>
    </style:style>
    <style:style style:name="T3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8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40" style:family="table-row"/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line-height="100%" fo:margin-bottom="0cm"/>
    </style:style>
    <style:style style:name="T39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line-height="100%" fo:margin-bottom="0cm"/>
    </style:style>
    <style:style style:name="T39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9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91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41" style:family="table-row"/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line-height="100%" fo:margin-bottom="0cm"/>
    </style:style>
    <style:style style:name="T3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line-height="100%" fo:margin-bottom="0cm"/>
    </style:style>
    <style:style style:name="T39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94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42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line-height="100%" fo:margin-bottom="0cm"/>
    </style:style>
    <style:style style:name="T3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/>
    </style:style>
    <style:style style:name="T39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97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P398" style:family="paragraph" style:parent-style-name="Normal"/>
    <style:style style:name="T39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9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400" style:family="paragraph" style:parent-style-name="Normal"/>
    <style:style style:name="T400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400_2" style:family="text">
      <style:text-properties fo:font-size="10pt" style:font-name-asian="Arial" style:font-size-asian="10pt" style:font-name-complex="Arial" style:font-size-complex="10pt"/>
    </style:style>
    <style:style style:name="T400_3" style:family="text">
      <style:text-properties fo:font-size="10pt" style:font-name-asian="Arial" style:font-size-asian="10pt" style:font-name-complex="Arial" style:font-size-complex="10pt"/>
    </style:style>
    <style:style style:name="T400_4" style:family="text">
      <style:text-properties fo:font-size="10pt" style:font-size-asian="10pt" style:font-name-complex="Arial"/>
    </style:style>
    <style:style style:name="T400_5" style:family="text">
      <style:text-properties fo:font-size="10pt" style:font-size-asian="10pt" style:font-name-complex="Arial"/>
    </style:style>
    <style:style style:name="T400_6" style:family="text">
      <style:text-properties fo:font-size="10pt" style:font-size-asian="10pt" style:font-name-complex="Arial"/>
    </style:style>
    <style:style style:name="T400_7" style:family="text">
      <style:text-properties fo:font-size="10pt" style:font-size-asian="10pt" style:font-name-complex="Arial"/>
    </style:style>
    <style:style style:name="T400_8" style:family="text">
      <style:text-properties fo:font-size="10pt" style:font-size-asian="10pt" style:font-name-complex="Arial"/>
    </style:style>
    <style:style style:name="T400_9" style:family="text">
      <style:text-properties fo:font-size="10pt" style:font-size-asian="10pt" style:font-name-complex="Arial"/>
    </style:style>
    <style:style style:name="T400_10" style:family="text">
      <style:text-properties fo:font-size="10pt" style:font-size-asian="10pt" style:font-name-complex="Arial"/>
    </style:style>
    <style:style style:name="P401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402" style:family="paragraph" style:parent-style-name="Normal"/>
    <style:style style:name="T402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402_2" style:family="text">
      <style:text-properties fo:font-size="10pt" style:font-name-asian="Arial" style:font-size-asian="10pt" style:font-name-complex="Arial" style:font-size-complex="10pt"/>
    </style:style>
    <style:style style:name="T402_3" style:family="text">
      <style:text-properties fo:font-size="10pt" style:font-name-asian="Arial" style:font-size-asian="10pt" style:font-name-complex="Arial" style:font-size-complex="10pt"/>
    </style:style>
    <style:style style:name="T402_4" style:family="text">
      <style:text-properties fo:font-size="10pt" style:font-size-asian="10pt" style:font-name-complex="Arial" style:font-size-complex="10pt"/>
    </style:style>
    <style:style style:name="T402_5" style:family="text">
      <style:text-properties fo:font-size="10pt" style:font-size-asian="10pt" style:font-name-complex="Arial" style:font-size-complex="10pt"/>
    </style:style>
    <style:style style:name="T402_6" style:family="text">
      <style:text-properties fo:font-size="10pt" style:font-size-asian="10pt" style:font-name-complex="Arial" style:font-size-complex="10pt"/>
    </style:style>
    <style:style style:name="T402_7" style:family="text">
      <style:text-properties fo:font-size="10pt" style:font-size-asian="10pt" style:font-name-complex="Arial" style:font-size-complex="10pt"/>
    </style:style>
    <style:style style:name="T402_8" style:family="text">
      <style:text-properties fo:font-size="10pt" style:font-size-asian="10pt" style:font-name-complex="Arial" style:font-size-complex="10pt"/>
    </style:style>
    <style:style style:name="P403" style:family="paragraph" style:parent-style-name="List_20_Paragraph">
      <style:paragraph-properties fo:margin-bottom="0cm"/>
    </style:style>
    <style:style style:name="T403_1" style:family="text"/>
    <style:style style:name="T403_2" style:family="text" style:parent-style-name="Internet_20_link">
      <style:text-properties fo:font-size="10pt" style:font-size-asian="10pt" style:font-name-complex="Arial" fo:font-weight="bold" style:font-weight-asian="bold" style:font-weight-complex="bold"/>
    </style:style>
    <style:style style:name="T403_3" style:family="text">
      <style:text-properties fo:font-size="10pt" style:font-size-asian="10pt" style:font-name-complex="Arial"/>
    </style:style>
    <style:style style:name="T403_4" style:family="text">
      <style:text-properties fo:font-size="10pt" style:font-size-asian="10pt" style:font-name-complex="Arial"/>
    </style:style>
    <style:style style:name="T403_5" style:family="text">
      <style:text-properties fo:font-size="10pt" style:font-size-asian="10pt" style:font-name-complex="Arial"/>
    </style:style>
    <style:style style:name="T403_6" style:family="text">
      <style:text-properties fo:font-size="10pt" style:font-size-asian="10pt" style:font-name-complex="Arial" fo:font-weight="bold" style:font-weight-asian="bold" style:font-weight-complex="bold"/>
    </style:style>
    <style:style style:name="P404" style:family="paragraph" style:parent-style-name="List_20_Paragraph">
      <style:paragraph-properties fo:margin-bottom="0cm"/>
    </style:style>
    <style:style style:name="T404_1" style:family="text">
      <style:text-properties fo:font-size="10pt" style:font-size-asian="10pt" style:font-name-complex="Arial"/>
    </style:style>
    <style:style style:name="T404_2" style:family="text"/>
    <style:style style:name="T404_3" style:family="text" style:parent-style-name="Internet_20_link">
      <style:text-properties fo:font-size="10pt" style:font-size-asian="10pt" style:font-name-complex="Arial" fo:font-weight="bold" style:font-weight-asian="bold" style:font-weight-complex="bold"/>
    </style:style>
    <style:style style:name="T404_4" style:family="text">
      <style:text-properties fo:font-size="10pt" style:font-size-asian="10pt" style:font-name-complex="Arial"/>
    </style:style>
    <style:style style:name="T404_5" style:family="text">
      <style:text-properties fo:font-size="10pt" style:font-size-asian="10pt" style:font-name-complex="Arial" fo:font-weight="bold" style:font-weight-asian="bold" style:font-weight-complex="bold"/>
    </style:style>
    <style:style style:name="T404_6" style:family="text">
      <style:text-properties fo:font-size="10pt" style:font-size-asian="10pt" style:font-name-complex="Arial"/>
    </style:style>
    <style:style style:name="T404_7" style:family="text">
      <style:text-properties style:font-name="Cambria Math" fo:font-size="10pt" style:font-size-asian="10pt" style:font-name-complex="Cambria Math"/>
    </style:style>
    <style:style style:name="T404_8" style:family="text">
      <style:text-properties fo:font-size="10pt" style:font-size-asian="10pt" style:font-name-complex="Arial"/>
    </style:style>
    <style:style style:name="T404_9" style:family="text">
      <style:text-properties style:font-name="Cambria Math" fo:font-size="10pt" style:font-size-asian="10pt" style:font-name-complex="Cambria Math"/>
    </style:style>
    <style:style style:name="T404_10" style:family="text">
      <style:text-properties fo:font-size="10pt" style:font-size-asian="10pt" style:font-name-complex="Arial"/>
    </style:style>
    <style:style style:name="T404_11" style:family="text">
      <style:text-properties style:font-name="Cambria Math" fo:font-size="10pt" style:font-size-asian="10pt" style:font-name-complex="Cambria Math"/>
    </style:style>
    <style:style style:name="T404_12" style:family="text">
      <style:text-properties fo:font-size="10pt" style:font-size-asian="10pt" style:font-name-complex="Arial"/>
    </style:style>
    <style:style style:name="T404_13" style:family="text">
      <style:text-properties style:font-name="Cambria Math" fo:font-size="10pt" style:font-size-asian="10pt" style:font-name-complex="Cambria Math"/>
    </style:style>
    <style:style style:name="T404_14" style:family="text">
      <style:text-properties fo:font-size="10pt" style:font-size-asian="10pt" style:font-name-complex="Arial"/>
    </style:style>
    <style:style style:name="T404_15" style:family="text">
      <style:text-properties style:font-name="Cambria Math" fo:font-size="10pt" style:font-size-asian="10pt" style:font-name-complex="Cambria Math"/>
    </style:style>
    <style:style style:name="T404_16" style:family="text">
      <style:text-properties fo:font-size="10pt" style:font-size-asian="10pt" style:font-name-complex="Arial"/>
    </style:style>
    <style:style style:name="T404_17" style:family="text">
      <style:text-properties style:font-name="Cambria Math" fo:font-size="10pt" style:font-size-asian="10pt" style:font-name-complex="Cambria Math"/>
    </style:style>
    <style:style style:name="T404_18" style:family="text">
      <style:text-properties fo:font-size="10pt" style:font-size-asian="10pt" style:font-name-complex="Arial"/>
    </style:style>
    <style:style style:name="P405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P406" style:family="paragraph" style:parent-style-name="Normal"/>
    <style:style style:name="T406_1" style:family="text">
      <style:text-properties fo:font-size="10pt" style:font-size-asian="10pt" style:font-name-complex="Arial" fo:font-weight="bold" style:font-weight-asian="bold" style:font-weight-complex="bold"/>
    </style:style>
    <style:style style:name="T406_2" style:family="text">
      <style:text-properties fo:font-size="10pt" style:font-size-asian="10pt" style:font-name-complex="Arial" fo:font-weight="bold" style:font-weight-asian="bold" style:font-weight-complex="bold"/>
    </style:style>
    <style:style style:name="T406_3" style:family="text">
      <style:text-properties fo:font-size="10pt" style:font-size-asian="10pt" style:font-name-complex="Arial" fo:font-weight="bold" style:font-weight-asian="bold" style:font-weight-complex="bold"/>
    </style:style>
    <style:style style:name="T406_4" style:family="text">
      <style:text-properties fo:font-size="10pt" style:font-size-asian="10pt" style:font-name-complex="Arial"/>
    </style:style>
    <style:style style:name="T406_5" style:family="text">
      <style:text-properties fo:font-size="10pt" style:font-size-asian="10pt" style:font-name-complex="Arial"/>
    </style:style>
    <style:style style:name="T406_6" style:family="text">
      <style:text-properties fo:font-size="10pt" style:font-size-asian="10pt" style:font-name-complex="Arial"/>
    </style:style>
    <style:style style:name="T406_7" style:family="text">
      <style:text-properties fo:font-size="10pt" style:font-size-asian="10pt" style:font-name-complex="Arial"/>
    </style:style>
    <style:style style:name="P407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407_1" style:family="text">
      <style:text-properties fo:font-size="10pt" style:font-size-asian="10pt" style:font-name-complex="Arial" fo:font-weight="bold" style:font-weight-asian="bold" style:font-weight-complex="bold"/>
    </style:style>
    <style:style style:name="T407_2" style:family="text">
      <style:text-properties fo:font-size="10pt" style:font-size-asian="10pt" style:font-name-complex="Arial"/>
    </style:style>
    <style:style style:name="T407_3" style:family="text">
      <style:text-properties fo:font-size="10pt" style:font-size-asian="10pt" style:font-name-complex="Arial" fo:font-weight="bold" style:font-weight-asian="bold" style:font-weight-complex="bold"/>
    </style:style>
    <style:style style:name="P408" style:family="paragraph" style:parent-style-name="List_20_Paragraph">
      <style:paragraph-properties fo:margin-bottom="0cm"/>
    </style:style>
    <style:style style:name="T408_1" style:family="text"/>
    <style:style style:name="T408_2" style:family="text" style:parent-style-name="Internet_20_link">
      <style:text-properties fo:font-size="10pt" style:font-size-asian="10pt" style:font-name-complex="Arial" fo:font-weight="bold" style:font-weight-asian="bold" style:font-weight-complex="bold"/>
    </style:style>
    <style:style style:name="T408_3" style:family="text">
      <style:text-properties fo:font-size="10pt" style:font-size-asian="10pt" style:font-name-complex="Arial"/>
    </style:style>
    <style:style style:name="T408_4" style:family="text">
      <style:text-properties fo:font-size="10pt" style:font-size-asian="10pt" style:font-name-complex="Arial"/>
    </style:style>
    <style:style style:name="T408_5" style:family="text">
      <style:text-properties fo:font-size="10pt" style:font-size-asian="10pt" style:font-name-complex="Arial"/>
    </style:style>
    <style:style style:name="T408_6" style:family="text">
      <style:text-properties fo:font-size="10pt" style:font-size-asian="10pt" style:font-name-complex="Arial" fo:font-weight="bold" style:font-weight-asian="bold" style:font-weight-complex="bold"/>
    </style:style>
    <style:style style:name="T408_7" style:family="text">
      <style:text-properties fo:font-size="10pt" style:font-size-asian="10pt" style:font-name-complex="Arial"/>
    </style:style>
    <style:style style:name="P409" style:family="paragraph" style:parent-style-name="Normal">
      <style:text-properties fo:font-size="10pt" style:font-size-asian="10pt" style:font-name-complex="Arial" fo:font-weight="bold" style:font-weight-asian="bold" style:font-weight-complex="bold"/>
    </style:style>
    <style:style style:name="P410" style:family="paragraph" style:parent-style-name="Normal"/>
    <style:style style:name="T410_1" style:family="text">
      <style:text-properties fo:font-size="10pt" style:font-size-asian="10pt" style:font-name-complex="Arial" fo:font-weight="bold" style:font-weight-asian="bold" style:font-weight-complex="bold"/>
    </style:style>
    <style:style style:name="T410_2" style:family="text">
      <style:text-properties fo:font-size="10pt" style:font-size-asian="10pt" style:font-name-complex="Arial"/>
    </style:style>
    <style:style style:name="T410_3" style:family="text">
      <style:text-properties fo:font-size="10pt" style:font-size-asian="10pt" style:font-name-complex="Arial"/>
    </style:style>
    <style:style style:name="T410_4" style:family="text">
      <style:text-properties fo:font-size="10pt" style:font-size-asian="10pt" style:font-name-complex="Arial"/>
    </style:style>
    <style:style style:name="P411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411_1" style:family="text">
      <style:text-properties fo:font-size="10pt" style:font-size-asian="10pt" style:font-name-complex="Arial" fo:font-weight="bold" style:font-weight-asian="bold" style:font-weight-complex="bold"/>
    </style:style>
    <style:style style:name="T411_2" style:family="text">
      <style:text-properties fo:font-size="10pt" style:font-size-asian="10pt" style:font-name-complex="Arial"/>
    </style:style>
    <style:style style:name="P412" style:family="paragraph" style:parent-style-name="List_20_Paragraph">
      <style:paragraph-properties fo:margin-bottom="0cm"/>
    </style:style>
    <style:style style:name="T412_1" style:family="text"/>
    <style:style style:name="T412_2" style:family="text" style:parent-style-name="Internet_20_link">
      <style:text-properties fo:font-size="10pt" style:font-size-asian="10pt" style:font-name-complex="Arial" fo:font-weight="bold" style:font-weight-asian="bold" style:font-weight-complex="bold"/>
    </style:style>
    <style:style style:name="T412_3" style:family="text">
      <style:text-properties fo:font-size="10pt" style:font-size-asian="10pt" style:font-name-complex="Arial"/>
    </style:style>
    <style:style style:name="T412_4" style:family="text">
      <style:text-properties fo:font-size="10pt" style:font-size-asian="10pt" style:font-name-complex="Arial"/>
    </style:style>
    <style:style style:name="T412_5" style:family="text">
      <style:text-properties fo:font-size="10pt" style:font-size-asian="10pt" style:font-name-complex="Arial"/>
    </style:style>
    <style:style style:name="T412_6" style:family="text">
      <style:text-properties fo:font-size="10pt" style:font-size-asian="10pt" style:font-name-complex="Arial"/>
    </style:style>
    <style:style style:name="P413" style:family="paragraph" style:parent-style-name="Normal">
      <style:text-properties fo:font-size="10pt" style:font-size-asian="10pt" style:font-name-complex="Arial" fo:font-weight="bold" style:font-weight-asian="bold" style:font-weight-complex="bold"/>
    </style:style>
    <style:style style:name="P414" style:family="paragraph" style:parent-style-name="Normal"/>
    <style:style style:name="T414_1" style:family="text">
      <style:text-properties fo:font-size="10pt" style:font-size-asian="10pt" style:font-name-complex="Arial" fo:font-weight="bold" style:font-weight-asian="bold" style:font-weight-complex="bold"/>
    </style:style>
    <style:style style:name="T414_2" style:family="text">
      <style:text-properties fo:font-size="10pt" style:font-size-asian="10pt" style:font-name-complex="Arial"/>
    </style:style>
    <style:style style:name="T414_3" style:family="text">
      <style:text-properties fo:font-size="10pt" style:font-size-asian="10pt" style:font-name-complex="Arial"/>
    </style:style>
    <style:style style:name="T414_4" style:family="text">
      <style:text-properties fo:font-size="10pt" style:font-size-asian="10pt" style:font-name-complex="Arial"/>
    </style:style>
    <style:style style:name="T414_5" style:family="text">
      <style:text-properties fo:font-size="10pt" style:font-size-asian="10pt" style:font-name-complex="Arial"/>
    </style:style>
    <style:style style:name="T414_6" style:family="text">
      <style:text-properties fo:font-size="10pt" style:font-size-asian="10pt" style:font-name-complex="Arial"/>
    </style:style>
    <style:style style:name="T414_7" style:family="text">
      <style:text-properties fo:font-size="10pt" style:font-size-asian="10pt" style:font-name-complex="Arial"/>
    </style:style>
    <style:style style:name="T414_8" style:family="text">
      <style:text-properties fo:font-size="10pt" style:font-size-asian="10pt" style:font-name-complex="Arial"/>
    </style:style>
    <style:style style:name="P415" style:family="paragraph" style:parent-style-name="Normal">
      <style:text-properties fo:font-size="10pt" style:font-size-asian="10pt" style:font-name-complex="Arial" style:font-size-complex="11pt"/>
    </style:style>
    <style:style style:name="P416" style:family="paragraph" style:parent-style-name="Normal"/>
    <style:style style:name="T416_1" style:family="text">
      <style:text-properties fo:font-size="11pt" style:font-size-asian="11pt" style:font-name-complex="Arial" style:font-size-complex="11pt" fo:font-weight="bold" style:font-weight-asian="bold"/>
    </style:style>
    <style:style style:name="T416_2" style:family="text">
      <style:text-properties fo:font-size="11pt" style:font-size-asian="11pt" style:font-name-complex="Arial" style:font-size-complex="11pt" fo:font-weight="bold" style:font-weight-asian="bold"/>
    </style:style>
    <style:style style:name="T416_3" style:family="text">
      <style:text-properties fo:font-size="11pt" style:font-size-asian="11pt" style:font-name-complex="Arial" style:font-size-complex="11pt" fo:font-weight="bold" style:font-weight-asian="bold"/>
    </style:style>
    <style:style style:name="P417" style:family="paragraph" style:parent-style-name="Normal">
      <style:text-properties fo:font-size="10pt" style:font-size-asian="10pt" style:font-name-complex="Arial" style:font-size-complex="10pt"/>
    </style:style>
    <style:style style:name="P418" style:family="paragraph" style:parent-style-name="Normal"/>
    <style:style style:name="T418_1" style:family="text">
      <style:text-properties fo:font-size="10pt" style:font-size-asian="10pt" style:font-name-complex="Arial" style:font-size-complex="10pt"/>
    </style:style>
    <style:style style:name="P419" style:family="paragraph" style:parent-style-name="Normal">
      <style:text-properties fo:font-size="10pt" style:font-size-asian="10pt" style:font-name-complex="Arial" style:font-size-complex="10pt"/>
    </style:style>
    <style:style style:name="Table16" style:family="table">
      <style:table-properties table:align="left" style:width="15.993cm" fo:margin-left="0cm"/>
    </style:style>
    <style:style style:name="Column45" style:family="table-column">
      <style:table-column-properties style:column-width="15.993cm"/>
    </style:style>
    <style:style style:name="Row43" style:family="table-row"/>
    <style:style style:name="Cell123" style:family="table-cell">
      <style:table-cell-properties fo:background-color="#4472c4" style:vertical-align="top" fo:border-top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line-height="100%" fo:margin-bottom="0cm"/>
    </style:style>
    <style:style style:name="T420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20_2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20_3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20_4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4" style:family="table-row">
      <style:table-row-properties style:min-row-height="11.137cm"/>
    </style:style>
    <style:style style:name="Cell124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line-height="100%" fo:margin-bottom="0cm"/>
    </style:style>
    <style:style style:name="T42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1_2" style:family="text">
      <style:text-properties fo:color="#000000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421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2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3" style:family="paragraph" style:parent-style-name="Normal">
      <style:paragraph-properties fo:line-height="100%" fo:margin-bottom="0cm"/>
    </style:style>
    <style:style style:name="FR7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T42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3_2" style:family="text"/>
    <style:style style:name="T42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423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3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3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3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3_8" style:family="text">
      <style:text-properties fo:color="#000000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423_9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3_10" style:family="text">
      <style:text-properties fo:color="#000000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423_1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3_12" style:family="text">
      <style:text-properties fo:color="#000000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423_1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4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5" style:family="paragraph" style:parent-style-name="Normal">
      <style:paragraph-properties fo:line-height="100%" fo:margin-bottom="0cm"/>
    </style:style>
    <style:style style:name="FR8" style:family="graphic" style:parent-style-name="Normal">
      <style:graphic-properties draw:stroke="none" svg:stroke-width="0.026cm" draw:fill="none" draw:opacity="0%" style:background-transparency="100%" fo:border-top="none" fo:margin-top="0.127cm" fo:border-bottom="none" fo:margin-bottom="0.127cm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426" style:family="paragraph" style:parent-style-name="Normal"/>
    <style:style style:name="T426_1" style:family="text">
      <style:text-properties fo:font-size="8pt" style:font-size-asian="8pt" style:font-size-complex="8pt" fo:language="en" fo:country="CA"/>
    </style:style>
    <style:style style:name="T426_2" style:family="text">
      <style:text-properties fo:font-size="8pt" style:font-size-asian="8pt" style:font-size-complex="8pt" fo:language="en" fo:country="CA"/>
    </style:style>
    <style:style style:name="T426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6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6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6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6_7" style:family="text">
      <style:text-properties fo:color="#000000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426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6_9" style:family="text">
      <style:text-properties fo:color="#000000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426_10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6_11" style:family="text">
      <style:text-properties fo:color="#000000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426_1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6_1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6_1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6_15" style:family="text">
      <style:text-properties fo:color="#000000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426_1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6_17" style:family="text">
      <style:text-properties fo:color="#000000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426_1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7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8" style:family="paragraph" style:parent-style-name="Normal">
      <style:paragraph-properties fo:line-height="100%" fo:margin-bottom="0cm"/>
    </style:style>
    <style:style style:name="T42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8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8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8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8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8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8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8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28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9" style:family="paragraph" style:parent-style-name="Normal">
      <style:text-properties fo:font-size="10pt" style:font-size-asian="10pt" style:font-name-complex="Arial" style:font-size-complex="10pt"/>
    </style:style>
    <style:style style:name="P430" style:family="paragraph" style:parent-style-name="Normal"/>
    <style:style style:name="T43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1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432" style:family="paragraph" style:parent-style-name="Normal"/>
    <style:style style:name="T432_1" style:family="text">
      <style:text-properties fo:font-size="10pt" style:font-size-asian="10pt" style:font-name-complex="Arial" style:font-size-complex="10pt" fo:font-weight="bold" style:font-weight-asian="bold"/>
    </style:style>
    <style:style style:name="T432_2" style:family="text">
      <style:text-properties fo:font-size="10pt" style:font-size-asian="10pt" style:font-name-complex="Arial" style:font-size-complex="10pt"/>
    </style:style>
    <style:style style:name="T432_3" style:family="text">
      <style:text-properties fo:font-size="10pt" style:font-size-asian="10pt" style:font-name-complex="Arial" style:font-size-complex="10pt"/>
    </style:style>
    <style:style style:name="T432_4" style:family="text">
      <style:text-properties fo:font-size="10pt" style:font-size-asian="10pt" style:font-name-complex="Arial" style:font-size-complex="10pt"/>
    </style:style>
    <style:style style:name="T432_5" style:family="text">
      <style:text-properties fo:font-size="10pt" style:font-size-asian="10pt" style:font-name-complex="Arial" style:font-size-complex="10pt"/>
    </style:style>
    <style:style style:name="T432_6" style:family="text">
      <style:text-properties fo:font-size="10pt" style:font-size-asian="10pt" style:font-name-complex="Arial" style:font-size-complex="10pt"/>
    </style:style>
    <style:style style:name="T432_7" style:family="text">
      <style:text-properties fo:font-size="10pt" style:font-size-asian="10pt" style:font-name-complex="Arial" style:font-size-complex="10pt"/>
    </style:style>
    <style:style style:name="P433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434" style:family="paragraph" style:parent-style-name="Normal"/>
    <style:style style:name="T434_1" style:family="text">
      <style:text-properties fo:font-size="10pt" style:font-size-asian="10pt" style:font-name-complex="Arial" style:font-size-complex="10pt" fo:font-weight="bold" style:font-weight-asian="bold"/>
    </style:style>
    <style:style style:name="T434_2" style:family="text">
      <style:text-properties fo:font-size="10pt" style:font-size-asian="10pt" style:font-name-complex="Arial" style:font-size-complex="10pt" fo:font-weight="bold" style:font-weight-asian="bold"/>
    </style:style>
    <style:style style:name="T434_3" style:family="text">
      <style:text-properties fo:font-size="10pt" style:font-size-asian="10pt" style:font-name-complex="Arial" style:font-size-complex="10pt" fo:font-weight="bold" style:font-weight-asian="bold"/>
    </style:style>
    <style:style style:name="T434_4" style:family="text">
      <style:text-properties fo:font-size="10pt" style:font-size-asian="10pt" style:font-name-complex="Arial" style:font-size-complex="10pt" fo:font-weight="bold" style:font-weight-asian="bold"/>
    </style:style>
    <style:style style:name="T434_5" style:family="text">
      <style:text-properties fo:font-size="10pt" style:font-size-asian="10pt" style:font-name-complex="Arial" style:font-size-complex="10pt" fo:font-weight="bold" style:font-weight-asian="bold"/>
    </style:style>
    <style:style style:name="T434_6" style:family="text">
      <style:text-properties fo:font-size="10pt" style:font-size-asian="10pt" style:font-name-complex="Arial" style:font-size-complex="10pt" fo:font-weight="bold" style:font-weight-asian="bold"/>
    </style:style>
    <style:style style:name="T434_7" style:family="text">
      <style:text-properties fo:font-size="10pt" style:font-size-asian="10pt" style:font-name-complex="Arial" style:font-size-complex="10pt" fo:font-weight="bold" style:font-weight-asian="bold"/>
    </style:style>
    <style:style style:name="T434_8" style:family="text">
      <style:text-properties fo:font-size="10pt" style:font-size-asian="10pt" style:font-name-complex="Arial" style:font-size-complex="10pt" fo:font-weight="bold" style:font-weight-asian="bold"/>
    </style:style>
    <style:style style:name="T434_9" style:family="text">
      <style:text-properties fo:font-size="10pt" style:font-size-asian="10pt" style:font-name-complex="Arial" style:font-size-complex="10pt" fo:font-weight="bold" style:font-weight-asian="bold"/>
    </style:style>
    <style:style style:name="T434_10" style:family="text">
      <style:text-properties fo:font-size="10pt" style:font-size-asian="10pt" style:font-name-complex="Arial" style:font-size-complex="10pt" fo:font-weight="bold" style:font-weight-asian="bold"/>
    </style:style>
    <style:style style:name="T434_11" style:family="text">
      <style:text-properties fo:font-size="10pt" style:font-size-asian="10pt" style:font-name-complex="Arial" style:font-size-complex="10pt" fo:font-weight="bold" style:font-weight-asian="bold"/>
    </style:style>
    <style:style style:name="P435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435_1" style:family="text">
      <style:text-properties fo:font-size="10pt" style:font-size-asian="10pt" style:font-name-complex="Arial"/>
    </style:style>
    <style:style style:name="T435_2" style:family="text">
      <style:text-properties fo:font-size="10pt" style:font-size-asian="10pt" style:font-name-complex="Arial"/>
    </style:style>
    <style:style style:name="T435_3" style:family="text">
      <style:text-properties fo:font-size="10pt" style:font-size-asian="10pt" style:font-name-complex="Arial"/>
    </style:style>
    <style:style style:name="T435_4" style:family="text">
      <style:text-properties fo:font-size="10pt" style:font-size-asian="10pt" style:font-name-complex="Arial"/>
    </style:style>
    <style:style style:name="T435_5" style:family="text">
      <style:text-properties fo:font-size="10pt" style:font-size-asian="10pt" style:font-name-complex="Arial"/>
    </style:style>
    <style:style style:name="P436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436_1" style:family="text">
      <style:text-properties fo:font-size="10pt" style:font-size-asian="10pt" style:font-name-complex="Arial"/>
    </style:style>
    <style:style style:name="T436_2" style:family="text">
      <style:text-properties fo:font-size="10pt" style:font-size-asian="10pt" style:font-name-complex="Arial"/>
    </style:style>
    <style:style style:name="T436_3" style:family="text">
      <style:text-properties fo:font-size="10pt" style:font-size-asian="10pt" style:font-name-complex="Arial"/>
    </style:style>
    <style:style style:name="T436_4" style:family="text">
      <style:text-properties fo:font-size="10pt" style:font-size-asian="10pt" style:font-name-complex="Arial"/>
    </style:style>
    <style:style style:name="T436_5" style:family="text">
      <style:text-properties fo:font-size="10pt" style:font-size-asian="10pt" style:font-name-complex="Arial"/>
    </style:style>
    <style:style style:name="P437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437_1" style:family="text">
      <style:text-properties fo:font-size="10pt" style:font-size-asian="10pt" style:font-name-complex="Arial"/>
    </style:style>
    <style:style style:name="P438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438_1" style:family="text">
      <style:text-properties fo:font-size="10pt" style:font-size-asian="10pt" style:font-name-complex="Arial"/>
    </style:style>
    <style:style style:name="T438_2" style:family="text">
      <style:text-properties fo:font-size="10pt" style:font-size-asian="10pt" style:font-name-complex="Arial"/>
    </style:style>
    <style:style style:name="T438_3" style:family="text">
      <style:text-properties fo:font-size="10pt" style:font-size-asian="10pt" style:font-name-complex="Arial"/>
    </style:style>
    <style:style style:name="T438_4" style:family="text">
      <style:text-properties fo:font-size="10pt" style:font-size-asian="10pt" style:font-name-complex="Arial"/>
    </style:style>
    <style:style style:name="T438_5" style:family="text">
      <style:text-properties fo:font-size="10pt" style:font-size-asian="10pt" style:font-name-complex="Arial"/>
    </style:style>
    <style:style style:name="T438_6" style:family="text">
      <style:text-properties fo:font-size="10pt" style:font-size-asian="10pt" style:font-name-complex="Arial"/>
    </style:style>
    <style:style style:name="T438_7" style:family="text">
      <style:text-properties fo:font-size="10pt" style:font-size-asian="10pt" style:font-name-complex="Arial"/>
    </style:style>
    <style:style style:name="P439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440" style:family="paragraph" style:parent-style-name="Normal"/>
    <style:style style:name="T440_1" style:family="text">
      <style:text-properties fo:font-size="10pt" style:font-size-asian="10pt" style:font-name-complex="Arial" style:font-size-complex="10pt" fo:font-weight="bold" style:font-weight-asian="bold"/>
    </style:style>
    <style:style style:name="P441" style:family="paragraph" style:parent-style-name="Normal"/>
    <style:style style:name="T441_1" style:family="text">
      <style:text-properties fo:font-size="10pt" style:font-size-asian="10pt" style:font-name-complex="Arial" style:font-size-complex="10pt" fo:font-weight="bold" style:font-weight-asian="bold"/>
    </style:style>
    <style:style style:name="T441_2" style:family="text">
      <style:text-properties fo:font-size="10pt" style:font-size-asian="10pt" style:font-name-complex="Arial" style:font-size-complex="10pt"/>
    </style:style>
    <style:style style:name="T441_3" style:family="text">
      <style:text-properties fo:font-size="10pt" style:font-size-asian="10pt" style:font-name-complex="Arial" style:font-size-complex="10pt"/>
    </style:style>
    <style:style style:name="T441_4" style:family="text">
      <style:text-properties fo:font-size="10pt" style:font-size-asian="10pt" style:font-name-complex="Arial" style:font-size-complex="10pt"/>
    </style:style>
    <style:style style:name="T441_5" style:family="text">
      <style:text-properties fo:font-size="10pt" style:font-size-asian="10pt" style:font-name-complex="Arial" style:font-size-complex="10pt"/>
    </style:style>
    <style:style style:name="T441_6" style:family="text">
      <style:text-properties fo:font-size="10pt" style:font-size-asian="10pt" style:font-name-complex="Arial" style:font-size-complex="10pt"/>
    </style:style>
    <style:style style:name="T441_7" style:family="text">
      <style:text-properties fo:font-size="10pt" style:font-size-asian="10pt" style:font-name-complex="Arial" style:font-size-complex="10pt"/>
    </style:style>
    <style:style style:name="T441_8" style:family="text">
      <style:text-properties fo:font-size="10pt" style:font-size-asian="10pt" style:font-name-complex="Arial" style:font-size-complex="10pt"/>
    </style:style>
    <style:style style:name="T441_9" style:family="text">
      <style:text-properties fo:font-size="10pt" style:font-size-asian="10pt" style:font-name-complex="Arial" style:font-size-complex="10pt"/>
    </style:style>
    <style:style style:name="T441_10" style:family="text">
      <style:text-properties fo:font-size="10pt" style:font-size-asian="10pt" style:font-name-complex="Arial" style:font-size-complex="10pt"/>
    </style:style>
    <style:style style:name="T441_11" style:family="text">
      <style:text-properties fo:font-size="10pt" style:font-size-asian="10pt" style:font-name-complex="Arial" style:font-size-complex="10pt"/>
    </style:style>
    <style:style style:name="T441_12" style:family="text">
      <style:text-properties fo:font-size="10pt" style:font-size-asian="10pt" style:font-name-complex="Arial" style:font-size-complex="10pt"/>
    </style:style>
    <style:style style:name="T441_13" style:family="text">
      <style:text-properties fo:font-size="10pt" style:font-size-asian="10pt" style:font-name-complex="Arial" style:font-size-complex="10pt"/>
    </style:style>
    <style:style style:name="T441_14" style:family="text">
      <style:text-properties fo:font-size="10pt" style:font-size-asian="10pt" style:font-name-complex="Arial" style:font-size-complex="10pt"/>
    </style:style>
    <style:style style:name="T441_15" style:family="text">
      <style:text-properties fo:font-size="10pt" style:font-size-asian="10pt" style:font-name-complex="Arial" style:font-size-complex="10pt"/>
    </style:style>
    <style:style style:name="T441_16" style:family="text">
      <style:text-properties fo:font-size="10pt" style:font-size-asian="10pt" style:font-name-complex="Arial" style:font-size-complex="10pt"/>
    </style:style>
    <style:style style:name="T441_17" style:family="text">
      <style:text-properties fo:font-size="10pt" style:font-size-asian="10pt" style:font-name-complex="Arial" style:font-size-complex="10pt"/>
    </style:style>
    <style:style style:name="T441_18" style:family="text">
      <style:text-properties fo:font-size="10pt" style:font-size-asian="10pt" style:font-name-complex="Arial" style:font-size-complex="10pt"/>
    </style:style>
    <style:style style:name="T441_19" style:family="text">
      <style:text-properties fo:font-size="10pt" style:font-size-asian="10pt" style:font-name-complex="Arial" style:font-size-complex="10pt"/>
    </style:style>
    <style:style style:name="T441_20" style:family="text">
      <style:text-properties fo:font-size="10pt" style:font-size-asian="10pt" style:font-name-complex="Arial" style:font-size-complex="10pt"/>
    </style:style>
    <style:style style:name="T441_2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441_22" style:family="text">
      <style:text-properties fo:font-size="10pt" style:font-size-asian="10pt" style:font-name-complex="Arial" style:font-size-complex="10pt"/>
    </style:style>
    <style:style style:name="T441_23" style:family="text">
      <style:text-properties fo:font-size="10pt" style:font-size-asian="10pt" style:font-name-complex="Arial" style:font-size-complex="10pt"/>
    </style:style>
    <style:style style:name="T441_24" style:family="text">
      <style:text-properties fo:font-size="10pt" style:font-size-asian="10pt" style:font-name-complex="Arial" style:font-size-complex="10pt"/>
    </style:style>
    <style:style style:name="T441_25" style:family="text">
      <style:text-properties fo:font-size="10pt" style:font-size-asian="10pt" style:font-name-complex="Arial" style:font-size-complex="10pt"/>
    </style:style>
    <style:style style:name="P442" style:family="paragraph" style:parent-style-name="Normal">
      <style:text-properties fo:font-size="10pt" style:font-size-asian="10pt" style:font-name-complex="Arial" style:font-size-complex="11pt"/>
    </style:style>
    <style:style style:name="Table17" style:family="table">
      <style:table-properties table:align="left" style:width="16.157cm" fo:margin-left="-0.265cm"/>
    </style:style>
    <style:style style:name="Column46" style:family="table-column">
      <style:table-column-properties style:column-width="2.951cm"/>
    </style:style>
    <style:style style:name="Column47" style:family="table-column">
      <style:table-column-properties style:column-width="1.058cm"/>
    </style:style>
    <style:style style:name="Column48" style:family="table-column">
      <style:table-column-properties style:column-width="1.619cm"/>
    </style:style>
    <style:style style:name="Column49" style:family="table-column">
      <style:table-column-properties style:column-width="5.662cm"/>
    </style:style>
    <style:style style:name="Column50" style:family="table-column">
      <style:table-column-properties style:column-width="4.867cm"/>
    </style:style>
    <style:style style:name="Row45" style:family="table-row">
      <style:table-row-properties style:min-row-height="0.847cm"/>
    </style:style>
    <style:style style:name="Cell125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43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26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444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Row46" style:family="table-row">
      <style:table-row-properties style:min-row-height="0.609cm"/>
    </style:style>
    <style:style style:name="Cell127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445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46" style:family="paragraph" style:parent-style-name="Normal">
      <style:paragraph-properties fo:line-height="100%" fo:margin-bottom="0cm"/>
    </style:style>
    <style:style style:name="T44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446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29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447" style:family="paragraph" style:parent-style-name="Normal">
      <style:paragraph-properties fo:line-height="100%" fo:margin-bottom="0cm"/>
    </style:style>
    <style:style style:name="T44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447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48" style:family="paragraph" style:parent-style-name="Normal">
      <style:paragraph-properties fo:line-height="100%" fo:margin-bottom="0cm"/>
    </style:style>
    <style:style style:name="T4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T44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44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 fo:font-weight="bold" style:font-weight-asian="bold" style:font-weight-complex="bold"/>
    </style:style>
    <style:style style:name="Row47" style:family="table-row">
      <style:table-row-properties style:min-row-height="0.609cm"/>
    </style:style>
    <style:style style:name="Cell131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449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50" style:family="paragraph" style:parent-style-name="Normal">
      <style:paragraph-properties fo:line-height="100%" fo:margin-bottom="0cm"/>
    </style:style>
    <style:style style:name="T45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450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33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45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52" style:family="paragraph" style:parent-style-name="Normal">
      <style:paragraph-properties fo:line-height="100%" fo:margin-bottom="0cm"/>
    </style:style>
    <style:style style:name="T45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P453" style:family="paragraph" style:parent-style-name="Normal">
      <style:text-properties style:font-name-complex="Arial" fo:font-weight="bold" style:font-weight-asian="bold"/>
    </style:style>
    <style:style style:name="Table18" style:family="table">
      <style:table-properties table:align="left" style:width="16.494cm" fo:margin-left="0cm"/>
    </style:style>
    <style:style style:name="Column51" style:family="table-column">
      <style:table-column-properties style:column-width="4.743cm"/>
    </style:style>
    <style:style style:name="Column52" style:family="table-column">
      <style:table-column-properties style:column-width="3.702cm"/>
    </style:style>
    <style:style style:name="Column53" style:family="table-column">
      <style:table-column-properties style:column-width="8.049cm"/>
    </style:style>
    <style:style style:name="Row48" style:family="table-row">
      <style:table-row-properties style:min-row-height="0.482cm"/>
    </style:style>
    <style:style style:name="Cell1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line-height="100%" fo:margin-bottom="0cm"/>
    </style:style>
    <style:style style:name="T45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line-height="100%" fo:margin-bottom="0cm"/>
    </style:style>
    <style:style style:name="T4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9" style:family="table-row"/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line-height="100%" fo:margin-bottom="0cm"/>
    </style:style>
    <style:style style:name="T4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line-height="100%" fo:margin-bottom="0cm"/>
    </style:style>
    <style:style style:name="T45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line-height="100%" fo:margin-bottom="0cm"/>
    </style:style>
    <style:style style:name="T45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59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50" style:family="table-row"/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line-height="100%" fo:margin-bottom="0cm"/>
    </style:style>
    <style:style style:name="T4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line-height="100%" fo:margin-bottom="0cm"/>
    </style:style>
    <style:style style:name="T46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line-height="100%" fo:margin-bottom="0cm"/>
    </style:style>
    <style:style style:name="T46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6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10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1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1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1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1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1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T462_1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51" style:family="table-row"/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line-height="100%" fo:margin-bottom="0cm"/>
    </style:style>
    <style:style style:name="T4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line-height="100%" fo:margin-bottom="0cm"/>
    </style:style>
    <style:style style:name="T46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line-height="100%" fo:margin-bottom="0cm"/>
    </style:style>
    <style:style style:name="T46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65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P466" style:family="paragraph" style:parent-style-name="Normal"/>
    <style:style style:name="T46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7" style:family="paragraph" style:parent-style-name="Normal">
      <style:text-properties fo:font-size="11pt" style:font-size-asian="11pt" style:font-name-complex="Arial" style:font-size-complex="11pt"/>
    </style:style>
    <style:style style:name="P468" style:family="paragraph" style:parent-style-name="Normal"/>
    <style:style style:name="T46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68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468_3" style:family="text">
      <style:text-properties fo:font-size="10pt" style:font-name-asian="Arial" style:font-size-asian="10pt" style:font-name-complex="Arial" style:font-size-complex="10pt"/>
    </style:style>
    <style:style style:name="T468_4" style:family="text">
      <style:text-properties fo:font-size="10pt" style:font-name-asian="Arial" style:font-size-asian="10pt" style:font-name-complex="Arial" style:font-size-complex="10pt"/>
    </style:style>
    <style:style style:name="T468_5" style:family="text">
      <style:text-properties fo:font-size="10pt" style:font-size-asian="10pt" style:font-name-complex="Arial" style:font-size-complex="10pt"/>
    </style:style>
    <style:style style:name="T468_6" style:family="text">
      <style:text-properties fo:font-size="10pt" style:font-size-asian="10pt" style:font-name-complex="Arial" style:font-size-complex="10pt"/>
    </style:style>
    <style:style style:name="T468_7" style:family="text">
      <style:text-properties fo:font-size="10pt" style:font-size-asian="10pt" style:font-name-complex="Arial" style:font-size-complex="10pt"/>
    </style:style>
    <style:style style:name="T468_8" style:family="text">
      <style:text-properties fo:font-size="10pt" style:font-name-asian="Arial" style:font-size-asian="10pt" style:font-name-complex="Arial" style:font-size-complex="10pt"/>
    </style:style>
    <style:style style:name="T468_9" style:family="text">
      <style:text-properties fo:font-size="10pt" style:font-name-asian="Arial" style:font-size-asian="10pt" style:font-name-complex="Arial" style:font-size-complex="10pt"/>
    </style:style>
    <style:style style:name="T468_10" style:family="text">
      <style:text-properties fo:font-size="10pt" style:font-name-asian="Arial" style:font-size-asian="10pt" style:font-name-complex="Arial" style:font-size-complex="10pt"/>
    </style:style>
    <style:style style:name="T468_11" style:family="text">
      <style:text-properties fo:font-size="10pt" style:font-name-asian="Arial" style:font-size-asian="10pt" style:font-name-complex="Arial" style:font-size-complex="10pt"/>
    </style:style>
    <style:style style:name="T468_12" style:family="text">
      <style:text-properties fo:font-size="10pt" style:font-name-asian="Arial" style:font-size-asian="10pt" style:font-name-complex="Arial" style:font-size-complex="10pt"/>
    </style:style>
    <style:style style:name="T468_13" style:family="text">
      <style:text-properties fo:font-size="10pt" style:font-name-asian="Arial" style:font-size-asian="10pt" style:font-name-complex="Arial" style:font-size-complex="10pt"/>
    </style:style>
    <style:style style:name="T468_14" style:family="text">
      <style:text-properties fo:font-size="10pt" style:font-name-asian="Arial" style:font-size-asian="10pt" style:font-name-complex="Arial" style:font-size-complex="10pt"/>
    </style:style>
    <style:style style:name="T468_15" style:family="text">
      <style:text-properties fo:font-size="10pt" style:font-name-asian="Arial" style:font-size-asian="10pt" style:font-name-complex="Arial" style:font-size-complex="10pt"/>
    </style:style>
    <style:style style:name="T468_16" style:family="text">
      <style:text-properties fo:font-size="10pt" style:font-name-asian="Arial" style:font-size-asian="10pt" style:font-name-complex="Arial" style:font-size-complex="10pt"/>
    </style:style>
    <style:style style:name="P469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70" style:family="paragraph" style:parent-style-name="Normal"/>
    <style:style style:name="T47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70_2" style:family="text">
      <style:text-properties fo:font-size="10pt" style:font-size-asian="10pt" style:font-name-complex="Arial" style:font-size-complex="10pt"/>
    </style:style>
    <style:style style:name="T470_3" style:family="text">
      <style:text-properties fo:font-size="10pt" style:font-size-asian="10pt" style:font-name-complex="Arial" style:font-size-complex="10pt"/>
    </style:style>
    <style:style style:name="P471" style:family="paragraph" style:parent-style-name="List_20_Paragraph">
      <style:paragraph-properties fo:margin-bottom="0cm"/>
    </style:style>
    <style:style style:name="T471_1" style:family="text">
      <style:text-properties fo:font-size="10pt" style:font-size-asian="10pt" style:font-name-complex="Arial"/>
    </style:style>
    <style:style style:name="T471_2" style:family="text">
      <style:text-properties fo:font-size="10pt" style:font-size-asian="10pt" style:font-name-complex="Arial"/>
    </style:style>
    <style:style style:name="T471_3" style:family="text"/>
    <style:style style:name="T471_4" style:family="text" style:parent-style-name="Internet_20_link">
      <style:text-properties fo:font-size="10pt" style:font-size-asian="10pt" style:font-name-complex="Arial" fo:font-weight="bold" style:font-weight-asian="bold" style:font-weight-complex="bold"/>
    </style:style>
    <style:style style:name="T471_5" style:family="text">
      <style:text-properties fo:font-size="10pt" style:font-size-asian="10pt" style:font-name-complex="Arial"/>
    </style:style>
    <style:style style:name="T471_6" style:family="text">
      <style:text-properties fo:font-size="10pt" style:font-size-asian="10pt" style:font-name-complex="Arial"/>
    </style:style>
    <style:style style:name="P472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472_1" style:family="text">
      <style:text-properties fo:font-size="10pt" style:font-size-asian="10pt" style:font-name-complex="Arial"/>
    </style:style>
    <style:style style:name="T472_2" style:family="text">
      <style:text-properties fo:font-size="10pt" style:font-size-asian="10pt" style:font-name-complex="Arial"/>
    </style:style>
    <style:style style:name="T472_3" style:family="text">
      <style:text-properties fo:font-size="10pt" style:font-size-asian="10pt" style:font-name-complex="Arial"/>
    </style:style>
    <style:style style:name="T472_4" style:family="text">
      <style:text-properties fo:font-size="10pt" style:font-size-asian="10pt" style:font-name-complex="Arial"/>
    </style:style>
    <style:style style:name="P473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473_1" style:family="text">
      <style:text-properties fo:font-size="10pt" style:font-size-asian="10pt" style:font-name-complex="Arial"/>
    </style:style>
    <style:style style:name="T473_2" style:family="text">
      <style:text-properties fo:font-size="10pt" style:font-size-asian="10pt" style:font-name-complex="Arial"/>
    </style:style>
    <style:style style:name="T473_3" style:family="text">
      <style:text-properties fo:font-size="10pt" style:font-size-asian="10pt" style:font-name-complex="Arial" fo:font-weight="bold" style:font-weight-asian="bold" style:font-weight-complex="bold"/>
    </style:style>
    <style:style style:name="P474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474_1" style:family="text">
      <style:text-properties fo:font-size="10pt" style:font-size-asian="10pt" style:font-name-complex="Arial" fo:font-weight="bold" style:font-weight-asian="bold" style:font-weight-complex="bold"/>
    </style:style>
    <style:style style:name="T474_2" style:family="text">
      <style:text-properties fo:font-size="10pt" style:font-size-asian="10pt" style:font-name-complex="Arial" fo:font-weight="bold" style:font-weight-asian="bold" style:font-weight-complex="bold"/>
    </style:style>
    <style:style style:name="P475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475_1" style:family="text">
      <style:text-properties fo:font-size="10pt" style:font-size-asian="10pt" style:font-name-complex="Arial" fo:font-weight="bold" style:font-weight-asian="bold" style:font-weight-complex="bold"/>
    </style:style>
    <style:style style:name="P476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476_1" style:family="text">
      <style:text-properties fo:font-size="10pt" style:font-size-asian="10pt" style:font-name-complex="Arial" fo:font-weight="bold" style:font-weight-asian="bold" style:font-weight-complex="bold"/>
    </style:style>
    <style:style style:name="T476_2" style:family="text">
      <style:text-properties fo:font-size="10pt" style:font-size-asian="10pt" style:font-name-complex="Arial"/>
    </style:style>
    <style:style style:name="T476_3" style:family="text">
      <style:text-properties fo:font-size="10pt" style:font-size-asian="10pt" style:font-name-complex="Arial" fo:font-weight="bold" style:font-weight-asian="bold" style:font-weight-complex="bold"/>
    </style:style>
    <style:style style:name="P477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477_1" style:family="text">
      <style:text-properties fo:font-size="10pt" style:font-size-asian="10pt" style:font-name-complex="Arial" fo:font-weight="bold" style:font-weight-asian="bold" style:font-weight-complex="bold"/>
    </style:style>
    <style:style style:name="T477_2" style:family="text">
      <style:text-properties fo:font-size="10pt" style:font-size-asian="10pt" style:font-name-complex="Arial" fo:font-weight="bold" style:font-weight-asian="bold" style:font-weight-complex="bold"/>
    </style:style>
    <style:style style:name="P478" style:family="paragraph" style:parent-style-name="List_20_Paragraph">
      <style:paragraph-properties fo:margin-bottom="0cm"/>
    </style:style>
    <style:style style:name="T478_1" style:family="text"/>
    <style:style style:name="T478_2" style:family="text" style:parent-style-name="Internet_20_link">
      <style:text-properties fo:font-size="10pt" style:font-size-asian="10pt" style:font-name-complex="Arial" fo:font-weight="bold" style:font-weight-asian="bold" style:font-weight-complex="bold"/>
    </style:style>
    <style:style style:name="P479" style:family="paragraph" style:parent-style-name="Normal">
      <style:text-properties fo:font-size="10pt" style:font-size-asian="10pt" style:font-name-complex="Arial" style:font-size-complex="10pt"/>
    </style:style>
    <style:style style:name="P480" style:family="paragraph" style:parent-style-name="Normal"/>
    <style:style style:name="T480_1" style:family="text">
      <style:text-properties fo:font-size="10pt" style:font-size-asian="10pt" style:font-name-complex="Arial" style:font-size-complex="10pt"/>
    </style:style>
    <style:style style:name="T480_2" style:family="text">
      <style:text-properties fo:font-size="10pt" style:font-size-asian="10pt" style:font-name-complex="Arial" fo:font-weight="bold" style:font-weight-asian="bold" style:font-weight-complex="bold"/>
    </style:style>
    <style:style style:name="T480_3" style:family="text">
      <style:text-properties fo:font-size="10pt" style:font-size-asian="10pt" style:font-name-complex="Arial" style:font-size-complex="10pt"/>
    </style:style>
    <style:style style:name="T480_4" style:family="text">
      <style:text-properties fo:font-size="10pt" style:font-size-asian="10pt" style:font-name-complex="Arial" style:font-size-complex="10pt"/>
    </style:style>
    <style:style style:name="T480_5" style:family="text">
      <style:text-properties fo:font-size="10pt" style:font-size-asian="10pt" style:font-name-complex="Arial" style:font-size-complex="10pt"/>
    </style:style>
    <style:style style:name="T480_6" style:family="text">
      <style:text-properties fo:font-size="10pt" style:font-size-asian="10pt" style:font-name-complex="Arial" style:font-size-complex="10pt"/>
    </style:style>
    <style:style style:name="T480_7" style:family="text">
      <style:text-properties fo:font-size="10pt" style:font-size-asian="10pt" style:font-name-complex="Arial" style:font-size-complex="10pt"/>
    </style:style>
    <style:style style:name="T480_8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0_9" style:family="text">
      <style:text-properties fo:font-size="10pt" style:font-size-asian="10pt" style:font-name-complex="Arial" style:font-size-complex="10pt"/>
    </style:style>
    <style:style style:name="T480_10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0_11" style:family="text">
      <style:text-properties fo:font-size="10pt" style:font-size-asian="10pt" style:font-name-complex="Arial" style:font-size-complex="10pt"/>
    </style:style>
    <style:style style:name="P481" style:family="paragraph" style:parent-style-name="Normal">
      <style:text-properties fo:font-size="10pt" style:font-size-asian="10pt" style:font-name-complex="Arial" style:font-size-complex="10pt"/>
    </style:style>
    <style:style style:name="P482" style:family="paragraph" style:parent-style-name="Normal"/>
    <style:style style:name="T482_1" style:family="text">
      <style:text-properties fo:font-size="10pt" style:font-size-asian="10pt" style:font-name-complex="Arial" style:font-size-complex="10pt"/>
    </style:style>
    <style:style style:name="T482_2" style:family="text">
      <style:text-properties fo:font-size="10pt" style:font-size-asian="10pt" style:font-name-complex="Arial" style:font-size-complex="10pt"/>
    </style:style>
    <style:style style:name="T482_3" style:family="text">
      <style:text-properties fo:font-size="10pt" style:font-size-asian="10pt" style:font-name-complex="Arial" style:font-size-complex="10pt"/>
    </style:style>
    <style:style style:name="T482_4" style:family="text">
      <style:text-properties fo:font-size="10pt" style:font-size-asian="10pt" style:font-name-complex="Arial" style:font-size-complex="10pt"/>
    </style:style>
    <style:style style:name="T482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2_6" style:family="text">
      <style:text-properties fo:font-size="10pt" style:font-size-asian="10pt" style:font-name-complex="Arial" style:font-size-complex="10pt"/>
    </style:style>
    <style:style style:name="T482_7" style:family="text">
      <style:text-properties style:font-name="Cambria Math" fo:font-size="10pt" style:font-size-asian="10pt" style:font-name-complex="Cambria Math" style:font-size-complex="10pt"/>
    </style:style>
    <style:style style:name="T482_8" style:family="text">
      <style:text-properties fo:font-size="10pt" style:font-size-asian="10pt" style:font-name-complex="Arial" style:font-size-complex="10pt"/>
    </style:style>
    <style:style style:name="P483" style:family="paragraph" style:parent-style-name="Normal">
      <style:text-properties fo:font-size="10pt" style:font-size-asian="10pt" style:font-name-complex="Arial" style:font-size-complex="11pt" style:font-weight-complex="bold"/>
    </style:style>
    <style:style style:name="P484" style:family="paragraph" style:parent-style-name="Normal"/>
    <style:style style:name="T48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4_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84_3" style:family="text">
      <style:text-properties fo:font-size="10pt" style:font-size-asian="10pt" style:font-name-complex="Arial" style:font-size-complex="10pt"/>
    </style:style>
    <style:style style:name="T484_4" style:family="text">
      <style:text-properties fo:font-size="10pt" style:font-size-asian="10pt" style:font-name-complex="Arial" style:font-size-complex="10pt"/>
    </style:style>
    <style:style style:name="T484_5" style:family="text">
      <style:text-properties fo:font-size="10pt" style:font-size-asian="10pt" style:font-name-complex="Arial" style:font-size-complex="10pt"/>
    </style:style>
    <style:style style:name="T484_6" style:family="text">
      <style:text-properties fo:font-size="10pt" style:font-size-asian="10pt" style:font-name-complex="Arial" style:font-size-complex="10pt"/>
    </style:style>
    <style:style style:name="T484_7" style:family="text">
      <style:text-properties fo:font-size="10pt" style:font-size-asian="10pt" style:font-name-complex="Arial" style:font-size-complex="10pt"/>
    </style:style>
    <style:style style:name="T484_8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4_9" style:family="text">
      <style:text-properties fo:font-size="10pt" style:font-size-asian="10pt" style:font-name-complex="Arial" style:font-size-complex="10pt"/>
    </style:style>
    <style:style style:name="T484_10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4_11" style:family="text">
      <style:text-properties fo:font-size="10pt" style:font-size-asian="10pt" style:font-name-complex="Arial" style:font-size-complex="10pt"/>
    </style:style>
    <style:style style:name="T484_12" style:family="text">
      <style:text-properties fo:font-size="10pt" style:font-size-asian="10pt" style:font-name-complex="Arial" style:font-size-complex="10pt"/>
    </style:style>
    <style:style style:name="T484_13" style:family="text">
      <style:text-properties fo:font-size="10pt" style:font-size-asian="10pt" style:font-name-complex="Arial" style:font-size-complex="10pt"/>
    </style:style>
    <style:style style:name="T484_14" style:family="text">
      <style:text-properties fo:font-size="10pt" style:font-size-asian="10pt" style:font-name-complex="Arial" style:font-size-complex="10pt"/>
    </style:style>
    <style:style style:name="T484_15" style:family="text">
      <style:text-properties fo:font-size="10pt" style:font-size-asian="10pt" style:font-name-complex="Arial" style:font-size-complex="10pt"/>
    </style:style>
    <style:style style:name="T484_1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4_17" style:family="text">
      <style:text-properties fo:font-size="10pt" style:font-size-asian="10pt" style:font-name-complex="Arial" style:font-size-complex="10pt"/>
    </style:style>
    <style:style style:name="T484_18" style:family="text">
      <style:text-properties fo:font-size="10pt" style:font-size-asian="10pt" style:font-name-complex="Arial" style:font-size-complex="10pt"/>
    </style:style>
    <style:style style:name="T484_19" style:family="text">
      <style:text-properties fo:font-size="10pt" style:font-size-asian="10pt" style:font-name-complex="Arial" style:font-size-complex="10pt"/>
    </style:style>
    <style:style style:name="P485" style:family="paragraph" style:parent-style-name="Normal">
      <style:text-properties fo:font-size="10pt" style:font-size-asian="10pt" style:font-name-complex="Arial" style:font-size-complex="11pt" style:font-weight-complex="bold"/>
    </style:style>
    <style:style style:name="P486" style:family="paragraph" style:parent-style-name="Normal"/>
    <style:style style:name="T48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6_2" style:family="text">
      <style:text-properties fo:font-size="10pt" style:font-size-asian="10pt" style:font-name-complex="Arial" style:font-size-complex="10pt"/>
    </style:style>
    <style:style style:name="T486_3" style:family="text">
      <style:text-properties fo:font-size="10pt" style:font-size-asian="10pt" style:font-name-complex="Arial" style:font-size-complex="10pt"/>
    </style:style>
    <style:style style:name="T486_4" style:family="text">
      <style:text-properties fo:font-size="10pt" style:font-size-asian="10pt" style:font-name-complex="Arial" style:font-size-complex="10pt"/>
    </style:style>
    <style:style style:name="T486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6_6" style:family="text">
      <style:text-properties fo:font-size="10pt" style:font-size-asian="10pt" style:font-name-complex="Arial" style:font-size-complex="10pt"/>
    </style:style>
    <style:style style:name="T486_7" style:family="text">
      <style:text-properties fo:font-size="10pt" style:font-size-asian="10pt" style:font-name-complex="Arial" style:font-size-complex="10pt"/>
    </style:style>
    <style:style style:name="T486_8" style:family="text">
      <style:text-properties fo:font-size="10pt" style:font-size-asian="10pt" style:font-name-complex="Arial" style:font-size-complex="10pt"/>
    </style:style>
    <style:style style:name="T486_9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6_10" style:family="text">
      <style:text-properties fo:font-size="10pt" style:font-size-asian="10pt" style:font-name-complex="Arial" style:font-size-complex="10pt"/>
    </style:style>
    <style:style style:name="T486_1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6_12" style:family="text">
      <style:text-properties fo:font-size="10pt" style:font-size-asian="10pt" style:font-name-complex="Arial" style:font-size-complex="10pt"/>
    </style:style>
    <style:style style:name="P487" style:family="paragraph" style:parent-style-name="Normal">
      <style:text-properties fo:font-size="10pt" style:font-size-asian="10pt" style:font-name-complex="Arial" style:font-size-complex="11pt" style:font-weight-complex="bold"/>
    </style:style>
    <style:style style:name="Table19" style:family="table">
      <style:table-properties table:align="left" style:width="15.993cm" fo:margin-left="0cm"/>
    </style:style>
    <style:style style:name="Column54" style:family="table-column">
      <style:table-column-properties style:column-width="15.993cm"/>
    </style:style>
    <style:style style:name="Row52" style:family="table-row"/>
    <style:style style:name="Cell147" style:family="table-cell">
      <style:table-cell-properties fo:background-color="#4472c4" style:vertical-align="top" fo:border-top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line-height="100%" fo:margin-bottom="0cm"/>
    </style:style>
    <style:style style:name="T488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88_2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88_3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3" style:family="table-row">
      <style:table-row-properties style:min-row-height="2.863cm"/>
    </style:style>
    <style:style style:name="Cell148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90" style:family="paragraph" style:parent-style-name="Normal">
      <style:paragraph-properties fo:line-height="100%" fo:margin-bottom="0cm"/>
    </style:style>
    <style:style style:name="FR9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T4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0_3" style:family="text"/>
    <style:style style:name="T490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9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0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0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91" style:family="paragraph" style:parent-style-name="Normal">
      <style:text-properties fo:font-size="10pt" style:font-size-asian="10pt" style:font-name-complex="Arial" style:font-size-complex="11pt" style:font-weight-complex="bold"/>
    </style:style>
    <style:style style:name="P492" style:family="paragraph" style:parent-style-name="Normal">
      <style:text-properties fo:font-size="10pt" style:font-size-asian="10pt" style:font-name-complex="Arial" style:font-size-complex="11pt" style:font-weight-complex="bold"/>
    </style:style>
    <style:style style:name="Table20" style:family="table">
      <style:table-properties table:align="left" style:width="15.993cm" fo:margin-left="0cm"/>
    </style:style>
    <style:style style:name="Column55" style:family="table-column">
      <style:table-column-properties style:column-width="15.993cm"/>
    </style:style>
    <style:style style:name="Row54" style:family="table-row"/>
    <style:style style:name="Cell149" style:family="table-cell">
      <style:table-cell-properties fo:background-color="#4472c4" style:vertical-align="top" fo:border-top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line-height="100%" fo:margin-bottom="0cm"/>
    </style:style>
    <style:style style:name="T493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3_2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3_3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3_4" style:family="text">
      <style:text-properties fo:color="#ffffff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3_5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3_6" style:family="text">
      <style:text-properties fo:color="#ffffff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3_7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5" style:family="table-row">
      <style:table-row-properties style:min-row-height="2.863cm"/>
    </style:style>
    <style:style style:name="Cell150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FR10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P495" style:family="paragraph" style:parent-style-name="Normal">
      <style:paragraph-properties fo:line-height="100%" fo:margin-bottom="0cm"/>
    </style:style>
    <style:style style:name="T4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9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9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97" style:family="paragraph" style:parent-style-name="Normal">
      <style:paragraph-properties fo:line-height="100%" fo:margin-bottom="0cm"/>
    </style:style>
    <style:style style:name="T4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9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9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9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99" style:family="paragraph" style:parent-style-name="Normal">
      <style:paragraph-properties fo:line-height="100%" fo:margin-bottom="0cm"/>
    </style:style>
    <style:style style:name="T4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99_3" style:family="text"/>
    <style:style style:name="T499_4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9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2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0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01" style:family="paragraph" style:parent-style-name="Normal">
      <style:paragraph-properties fo:line-height="100%" fo:margin-bottom="0cm"/>
    </style:style>
    <style:style style:name="T5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0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0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01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0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03" style:family="paragraph" style:parent-style-name="Normal">
      <style:paragraph-properties fo:line-height="100%" fo:margin-bottom="0cm"/>
    </style:style>
    <style:style style:name="T5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0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50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0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0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05" style:family="paragraph" style:parent-style-name="Normal">
      <style:paragraph-properties fo:line-height="100%" fo:margin-bottom="0cm"/>
    </style:style>
    <style:style style:name="T5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0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50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06" style:family="paragraph" style:parent-style-name="Normal">
      <style:text-properties fo:font-size="10pt" style:font-size-asian="10pt" style:font-name-complex="Arial" style:font-size-complex="10pt"/>
    </style:style>
    <style:style style:name="P507" style:family="paragraph" style:parent-style-name="Normal"/>
    <style:style style:name="T507_1" style:family="text">
      <style:text-properties fo:font-size="11pt" style:font-size-asian="11pt" style:font-name-complex="Arial" style:font-size-complex="11pt" fo:font-weight="bold" style:font-weight-asian="bold"/>
    </style:style>
    <style:style style:name="T507_2" style:family="text">
      <style:text-properties fo:font-size="11pt" style:font-size-asian="11pt" style:font-name-complex="Arial" style:font-size-complex="11pt" fo:font-weight="bold" style:font-weight-asian="bold"/>
    </style:style>
    <style:style style:name="T507_3" style:family="text">
      <style:text-properties fo:font-size="11pt" style:font-size-asian="11pt" style:font-name-complex="Arial" style:font-size-complex="11pt" fo:font-weight="bold" style:font-weight-asian="bold"/>
    </style:style>
    <style:style style:name="T507_4" style:family="text">
      <style:text-properties fo:font-size="11pt" style:font-size-asian="11pt" style:font-name-complex="Arial" style:font-size-complex="11pt" fo:font-weight="bold" style:font-weight-asian="bold"/>
    </style:style>
    <style:style style:name="P508" style:family="paragraph" style:parent-style-name="Normal">
      <style:text-properties fo:font-size="10pt" style:font-size-asian="10pt" style:font-name-complex="Arial" style:font-size-complex="10pt"/>
    </style:style>
    <style:style style:name="P509" style:family="paragraph" style:parent-style-name="Normal"/>
    <style:style style:name="T509_1" style:family="text">
      <style:text-properties fo:font-size="10pt" style:font-size-asian="10pt" style:font-name-complex="Arial" style:font-size-complex="10pt"/>
    </style:style>
    <style:style style:name="T509_2" style:family="text">
      <style:text-properties fo:font-size="10pt" style:font-size-asian="10pt" style:font-name-complex="Arial" style:font-size-complex="10pt"/>
    </style:style>
    <style:style style:name="P510" style:family="paragraph" style:parent-style-name="Normal"/>
    <style:style style:name="T510_1" style:family="text">
      <style:text-properties fo:font-size="10pt" style:font-size-asian="10pt" style:font-name-complex="Arial" style:font-size-complex="10pt"/>
    </style:style>
    <style:style style:name="T510_2" style:family="text">
      <style:text-properties fo:font-size="10pt" style:font-size-asian="10pt" style:font-name-complex="Arial" style:font-size-complex="10pt"/>
    </style:style>
    <style:style style:name="P511" style:family="paragraph" style:parent-style-name="Normal">
      <style:text-properties fo:font-size="10pt" style:font-size-asian="10pt" style:font-name-complex="Arial" style:font-size-complex="10pt"/>
    </style:style>
    <style:style style:name="P512" style:family="paragraph" style:parent-style-name="Normal"/>
    <style:style style:name="T51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13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514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514_1" style:family="text">
      <style:text-properties fo:font-size="10pt" style:font-size-asian="10pt" style:font-name-complex="Arial" style:font-size-complex="10pt" fo:font-weight="bold" style:font-weight-asian="bold"/>
    </style:style>
    <style:style style:name="T514_2" style:family="text">
      <style:text-properties fo:font-size="10pt" style:font-size-asian="10pt" style:font-name-complex="Arial" style:font-size-complex="10pt"/>
    </style:style>
    <style:style style:name="T514_3" style:family="text">
      <style:text-properties fo:font-size="10pt" style:font-size-asian="10pt" style:font-name-complex="Arial" style:font-size-complex="10pt"/>
    </style:style>
    <style:style style:name="T514_4" style:family="text">
      <style:text-properties fo:font-size="10pt" style:font-size-asian="10pt" style:font-name-complex="Arial" style:font-size-complex="10pt"/>
    </style:style>
    <style:style style:name="T514_5" style:family="text">
      <style:text-properties fo:font-size="10pt" style:font-size-asian="10pt" style:font-name-complex="Arial" style:font-size-complex="10pt"/>
    </style:style>
    <style:style style:name="T514_6" style:family="text">
      <style:text-properties fo:font-size="10pt" style:font-size-asian="10pt" style:font-name-complex="Arial" style:font-size-complex="10pt"/>
    </style:style>
    <style:style style:name="P515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516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516_1" style:family="text">
      <style:text-properties fo:font-size="10pt" style:font-size-asian="10pt" style:font-name-complex="Arial" style:font-size-complex="10pt" fo:font-weight="bold" style:font-weight-asian="bold"/>
    </style:style>
    <style:style style:name="T516_2" style:family="text">
      <style:text-properties fo:font-size="10pt" style:font-size-asian="10pt" style:font-name-complex="Arial" style:font-size-complex="10pt" fo:font-weight="bold" style:font-weight-asian="bold"/>
    </style:style>
    <style:style style:name="T516_3" style:family="text">
      <style:text-properties fo:font-size="10pt" style:font-size-asian="10pt" style:font-name-complex="Arial" style:font-size-complex="10pt" fo:font-weight="bold" style:font-weight-asian="bold"/>
    </style:style>
    <style:style style:name="P517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517_1" style:family="text">
      <style:text-properties fo:font-size="10pt" style:font-size-asian="10pt" style:font-name-complex="Arial" style:font-size-complex="10pt"/>
    </style:style>
    <style:style style:name="T517_2" style:family="text">
      <style:text-properties fo:font-size="10pt" style:font-size-asian="10pt" style:font-name-complex="Arial" style:font-size-complex="10pt" fo:font-weight="bold" style:font-weight-asian="bold"/>
    </style:style>
    <style:style style:name="T517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17_4" style:family="text">
      <style:text-properties fo:font-size="10pt" style:font-size-asian="10pt" style:font-name-complex="Arial" style:font-size-complex="10pt" fo:font-weight="bold" style:font-weight-asian="bold"/>
    </style:style>
    <style:style style:name="T517_5" style:family="text">
      <style:text-properties fo:font-size="10pt" style:font-size-asian="10pt" style:font-name-complex="Arial" style:font-size-complex="10pt"/>
    </style:style>
    <style:style style:name="T517_6" style:family="text">
      <style:text-properties fo:font-size="10pt" style:font-size-asian="10pt" style:font-name-complex="Arial" style:font-size-complex="10pt"/>
    </style:style>
    <style:style style:name="T517_7" style:family="text">
      <style:text-properties fo:font-size="10pt" style:font-size-asian="10pt" style:font-name-complex="Arial" style:font-size-complex="10pt"/>
    </style:style>
    <style:style style:name="T517_8" style:family="text">
      <style:text-properties fo:font-size="10pt" style:font-size-asian="10pt" style:font-name-complex="Arial" style:font-size-complex="10pt"/>
    </style:style>
    <style:style style:name="T517_9" style:family="text">
      <style:text-properties fo:font-size="10pt" style:font-size-asian="10pt" style:font-name-complex="Arial" style:font-size-complex="10pt"/>
    </style:style>
    <style:style style:name="T517_10" style:family="text">
      <style:text-properties fo:font-size="10pt" style:font-size-asian="10pt" style:font-name-complex="Arial" style:font-size-complex="10pt"/>
    </style:style>
    <style:style style:name="T517_11" style:family="text">
      <style:text-properties fo:font-size="10pt" style:font-size-asian="10pt" style:font-name-complex="Arial" style:font-size-complex="10pt"/>
    </style:style>
    <style:style style:name="T517_12" style:family="text">
      <style:text-properties fo:font-size="10pt" style:font-size-asian="10pt" style:font-name-complex="Arial" style:font-size-complex="10pt"/>
    </style:style>
    <style:style style:name="P518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/>
    </style:style>
    <style:style style:name="P519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519_1" style:family="text">
      <style:text-properties fo:font-size="10pt" style:font-size-asian="10pt" style:font-name-complex="Arial" style:font-size-complex="10pt" fo:font-weight="bold" style:font-weight-asian="bold"/>
    </style:style>
    <style:style style:name="T519_2" style:family="text">
      <style:text-properties fo:font-size="10pt" style:font-size-asian="10pt" style:font-name-complex="Arial" style:font-size-complex="10pt" fo:font-weight="bold" style:font-weight-asian="bold"/>
    </style:style>
    <style:style style:name="T519_3" style:family="text">
      <style:text-properties fo:font-size="10pt" style:font-size-asian="10pt" style:font-name-complex="Arial" style:font-size-complex="10pt"/>
    </style:style>
    <style:style style:name="T519_4" style:family="text">
      <style:text-properties fo:font-size="10pt" style:font-size-asian="10pt" style:font-name-complex="Arial" style:font-size-complex="10pt"/>
    </style:style>
    <style:style style:name="T519_5" style:family="text">
      <style:text-properties fo:font-size="10pt" style:font-size-asian="10pt" style:font-name-complex="Arial" style:font-size-complex="10pt" fo:font-weight="bold" style:font-weight-asian="bold"/>
    </style:style>
    <style:style style:name="T519_6" style:family="text">
      <style:text-properties fo:font-size="10pt" style:font-size-asian="10pt" style:font-name-complex="Arial" style:font-size-complex="10pt"/>
    </style:style>
    <style:style style:name="T519_7" style:family="text">
      <style:text-properties fo:font-size="10pt" style:font-size-asian="10pt" style:font-name-complex="Arial" style:font-size-complex="10pt"/>
    </style:style>
    <style:style style:name="T519_8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T519_9" style:family="text">
      <style:text-properties fo:font-size="10pt" style:font-size-asian="10pt" style:font-name-complex="Arial" style:font-size-complex="10pt"/>
    </style:style>
    <style:style style:name="P520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/>
    </style:style>
    <style:style style:name="P521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521_1" style:family="text">
      <style:text-properties fo:font-size="10pt" style:font-size-asian="10pt" style:font-name-complex="Arial" style:font-size-complex="10pt" fo:font-weight="bold" style:font-weight-asian="bold"/>
    </style:style>
    <style:style style:name="T521_2" style:family="text">
      <style:text-properties fo:font-size="10pt" style:font-size-asian="10pt" style:font-name-complex="Arial" style:font-size-complex="10pt" fo:font-weight="bold" style:font-weight-asian="bold"/>
    </style:style>
    <style:style style:name="T521_3" style:family="text">
      <style:text-properties fo:font-size="10pt" style:font-size-asian="10pt" style:font-name-complex="Arial" style:font-size-complex="10pt" fo:font-weight="bold" style:font-weight-asian="bold"/>
    </style:style>
    <style:style style:name="T521_4" style:family="text">
      <style:text-properties fo:font-size="10pt" style:font-size-asian="10pt" style:font-name-complex="Arial" style:font-size-complex="10pt" fo:font-weight="bold" style:font-weight-asian="bold"/>
    </style:style>
    <style:style style:name="T521_5" style:family="text">
      <style:text-properties fo:font-size="10pt" style:font-size-asian="10pt" style:font-name-complex="Arial" style:font-size-complex="10pt" fo:font-weight="bold" style:font-weight-asian="bold"/>
    </style:style>
    <style:style style:name="T521_6" style:family="text">
      <style:text-properties fo:font-size="10pt" style:font-size-asian="10pt" style:font-name-complex="Arial" style:font-size-complex="10pt" fo:font-weight="bold" style:font-weight-asian="bold"/>
    </style:style>
    <style:style style:name="P522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522_1" style:family="text">
      <style:text-properties fo:font-size="10pt" style:font-size-asian="10pt" style:font-name-complex="Arial" style:font-size-complex="10pt"/>
    </style:style>
    <style:style style:name="T522_2" style:family="text">
      <style:text-properties fo:font-size="10pt" style:font-size-asian="10pt" style:font-name-complex="Arial" style:font-size-complex="10pt"/>
    </style:style>
    <style:style style:name="T522_3" style:family="text">
      <style:text-properties fo:font-size="10pt" style:font-size-asian="10pt" style:font-name-complex="Arial" style:font-size-complex="10pt"/>
    </style:style>
    <style:style style:name="T522_4" style:family="text">
      <style:text-properties fo:font-size="10pt" style:font-size-asian="10pt" style:font-name-complex="Arial" style:font-size-complex="10pt"/>
    </style:style>
    <style:style style:name="T522_5" style:family="text">
      <style:text-properties fo:font-size="10pt" style:font-size-asian="10pt" style:font-name-complex="Arial" style:font-size-complex="10pt"/>
    </style:style>
    <style:style style:name="T522_6" style:family="text">
      <style:text-properties fo:font-size="10pt" style:font-size-asian="10pt" style:font-name-complex="Arial" style:font-size-complex="10pt"/>
    </style:style>
    <style:style style:name="T522_7" style:family="text">
      <style:text-properties fo:font-size="10pt" style:font-size-asian="10pt" style:font-name-complex="Arial" style:font-size-complex="10pt"/>
    </style:style>
    <style:style style:name="P523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523_1" style:family="text">
      <style:text-properties fo:font-size="10pt" style:font-size-asian="10pt" style:font-name-complex="Arial" style:font-size-complex="10pt"/>
    </style:style>
    <style:style style:name="T523_2" style:family="text">
      <style:text-properties fo:font-size="10pt" style:font-size-asian="10pt" style:font-name-complex="Arial" style:font-size-complex="10pt"/>
    </style:style>
    <style:style style:name="T523_3" style:family="text">
      <style:text-properties fo:font-size="10pt" style:font-size-asian="10pt" style:font-name-complex="Arial" style:font-size-complex="10pt"/>
    </style:style>
    <style:style style:name="T523_4" style:family="text">
      <style:text-properties fo:font-size="10pt" style:font-size-asian="10pt" style:font-name-complex="Arial" style:font-size-complex="10pt"/>
    </style:style>
    <style:style style:name="T523_5" style:family="text">
      <style:text-properties fo:font-size="10pt" style:font-size-asian="10pt" style:font-name-complex="Arial" style:font-size-complex="10pt"/>
    </style:style>
    <style:style style:name="P524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/>
    </style:style>
    <style:style style:name="P525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52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2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25_3" style:family="text">
      <style:text-properties fo:font-size="10pt" style:font-size-asian="10pt" style:font-name-complex="Arial" style:font-size-complex="10pt"/>
    </style:style>
    <style:style style:name="T525_4" style:family="text">
      <style:text-properties fo:font-size="10pt" style:font-size-asian="10pt" style:font-name-complex="Arial" style:font-size-complex="10pt"/>
    </style:style>
    <style:style style:name="T525_5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525_6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525_7" style:family="text">
      <style:text-properties fo:font-size="10pt" style:font-size-asian="10pt" style:font-name-complex="Arial" style:font-size-complex="10pt"/>
    </style:style>
    <style:style style:name="T525_8" style:family="text">
      <style:text-properties fo:font-size="10pt" style:font-size-asian="10pt" style:font-name-complex="Arial" style:font-size-complex="10pt"/>
    </style:style>
    <style:style style:name="P526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/>
    </style:style>
    <style:style style:name="P527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527_1" style:family="text">
      <style:text-properties fo:font-size="10pt" style:font-size-asian="10pt" style:font-name-complex="Arial" style:font-size-complex="10pt" fo:font-weight="bold" style:font-weight-asian="bold"/>
    </style:style>
    <style:style style:name="T527_2" style:family="text">
      <style:text-properties fo:font-size="10pt" style:font-size-asian="10pt" style:font-name-complex="Arial" style:font-size-complex="10pt" fo:font-weight="bold" style:font-weight-asian="bold"/>
    </style:style>
    <style:style style:name="T527_3" style:family="text">
      <style:text-properties fo:font-size="10pt" style:font-size-asian="10pt" style:font-name-complex="Arial" style:font-size-complex="10pt" fo:font-weight="bold" style:font-weight-asian="bold"/>
    </style:style>
    <style:style style:name="T527_4" style:family="text">
      <style:text-properties fo:font-size="10pt" style:font-size-asian="10pt" style:font-name-complex="Arial" style:font-size-complex="10pt" fo:font-weight="bold" style:font-weight-asian="bold"/>
    </style:style>
    <style:style style:name="T527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27_6" style:family="text">
      <style:text-properties fo:font-size="10pt" style:font-size-asian="10pt" style:font-name-complex="Arial" style:font-size-complex="10pt" fo:font-weight="bold" style:font-weight-asian="bold"/>
    </style:style>
    <style:style style:name="P528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528_1" style:family="text">
      <style:text-properties fo:font-size="10pt" style:font-size-asian="10pt" style:font-name-complex="Arial" style:font-size-complex="10pt"/>
    </style:style>
    <style:style style:name="T528_2" style:family="text">
      <style:text-properties fo:font-size="10pt" style:font-size-asian="10pt" style:font-name-complex="Arial" style:font-size-complex="10pt"/>
    </style:style>
    <style:style style:name="T528_3" style:family="text">
      <style:text-properties fo:font-size="10pt" style:font-size-asian="10pt" style:font-name-complex="Arial" style:font-size-complex="10pt"/>
    </style:style>
    <style:style style:name="T528_4" style:family="text">
      <style:text-properties fo:font-size="10pt" style:font-size-asian="10pt" style:font-name-complex="Arial" style:font-size-complex="10pt"/>
    </style:style>
    <style:style style:name="T528_5" style:family="text">
      <style:text-properties fo:font-size="10pt" style:font-size-asian="10pt" style:font-name-complex="Arial" style:font-size-complex="10pt"/>
    </style:style>
    <style:style style:name="P529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/>
    </style:style>
    <style:style style:name="P530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53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3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30_3" style:family="text">
      <style:text-properties style:font-name-complex="Arial"/>
    </style:style>
    <style:style style:name="T530_4" style:family="text">
      <style:text-properties fo:font-size="10pt" style:font-size-asian="10pt" style:font-name-complex="Arial" style:font-size-complex="10pt"/>
    </style:style>
    <style:style style:name="T530_5" style:family="text">
      <style:text-properties fo:font-size="10pt" style:font-size-asian="10pt" style:font-name-complex="Arial" style:font-size-complex="10pt"/>
    </style:style>
    <style:style style:name="T530_6" style:family="text">
      <style:text-properties fo:font-size="10pt" style:font-size-asian="10pt" style:font-name-complex="Arial" style:font-size-complex="10pt"/>
    </style:style>
    <style:style style:name="T530_7" style:family="text">
      <style:text-properties fo:font-size="10pt" style:font-size-asian="10pt" style:font-name-complex="Arial" style:font-size-complex="10pt"/>
    </style:style>
    <style:style style:name="T530_8" style:family="text">
      <style:text-properties fo:font-size="10pt" style:font-size-asian="10pt" style:font-name-complex="Arial" style:font-size-complex="10pt"/>
    </style:style>
    <style:style style:name="T530_9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530_10" style:family="text">
      <style:text-properties fo:font-size="10pt" style:font-size-asian="10pt" style:font-name-complex="Arial" style:font-size-complex="10pt"/>
    </style:style>
    <style:style style:name="P531" style:family="paragraph" style:parent-style-name="Normal">
      <style:text-properties fo:font-size="10pt" style:font-size-asian="10pt" style:font-name-complex="Arial" style:font-size-complex="10pt"/>
    </style:style>
    <style:style style:name="Table21" style:family="table">
      <style:table-properties table:align="left" style:width="16.157cm" fo:margin-left="-0.265cm"/>
    </style:style>
    <style:style style:name="Column56" style:family="table-column">
      <style:table-column-properties style:column-width="2.946cm"/>
    </style:style>
    <style:style style:name="Column57" style:family="table-column">
      <style:table-column-properties style:column-width="1.06cm"/>
    </style:style>
    <style:style style:name="Column58" style:family="table-column">
      <style:table-column-properties style:column-width="1.623cm"/>
    </style:style>
    <style:style style:name="Column59" style:family="table-column">
      <style:table-column-properties style:column-width="5.666cm"/>
    </style:style>
    <style:style style:name="Column60" style:family="table-column">
      <style:table-column-properties style:column-width="4.863cm"/>
    </style:style>
    <style:style style:name="Row56" style:family="table-row">
      <style:table-row-properties style:min-row-height="0.847cm"/>
    </style:style>
    <style:style style:name="Cell151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532" style:family="paragraph" style:parent-style-name="Normal">
      <style:paragraph-properties fo:line-height="100%" fo:margin-bottom="0cm"/>
    </style:style>
    <style:style style:name="T53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53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52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533" style:family="paragraph" style:parent-style-name="Normal">
      <style:paragraph-properties fo:line-height="100%" fo:margin-bottom="0cm"/>
    </style:style>
    <style:style style:name="T5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5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57" style:family="table-row">
      <style:table-row-properties style:min-row-height="0.609cm"/>
    </style:style>
    <style:style style:name="Cell153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534" style:family="paragraph" style:parent-style-name="Normal">
      <style:paragraph-properties fo:line-height="100%" fo:margin-bottom="0cm"/>
    </style:style>
    <style:style style:name="T53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34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5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5" style:family="paragraph" style:parent-style-name="Normal">
      <style:paragraph-properties fo:line-height="100%" fo:margin-bottom="0cm"/>
    </style:style>
    <style:style style:name="T53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35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55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536" style:family="paragraph" style:parent-style-name="Normal">
      <style:paragraph-properties fo:line-height="100%" fo:margin-bottom="0cm"/>
    </style:style>
    <style:style style:name="T53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36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5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7" style:family="paragraph" style:parent-style-name="Normal">
      <style:paragraph-properties fo:line-height="100%" fo:margin-bottom="0cm"/>
    </style:style>
    <style:style style:name="T5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T537_2" style:family="text">
      <style:text-properties fo:font-style="italic" style:font-style-asian="italic" style:font-style-complex="italic" fo:color="#ff0000"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 fo:font-weight="bold" style:font-weight-asian="bold" style:font-weight-complex="bold"/>
    </style:style>
    <style:style style:name="T53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 fo:font-weight="bold" style:font-weight-asian="bold" style:font-weight-complex="bold"/>
    </style:style>
    <style:style style:name="T53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538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US" fo:country-complex="SA"/>
    </style:style>
    <style:style style:name="P53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Row58" style:family="table-row">
      <style:table-row-properties style:min-row-height="0.609cm"/>
    </style:style>
    <style:style style:name="Cell157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540" style:family="paragraph" style:parent-style-name="Normal">
      <style:paragraph-properties fo:line-height="100%" fo:margin-bottom="0cm"/>
    </style:style>
    <style:style style:name="T54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40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5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1" style:family="paragraph" style:parent-style-name="Normal">
      <style:paragraph-properties fo:line-height="100%" fo:margin-bottom="0cm"/>
    </style:style>
    <style:style style:name="T54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4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59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542" style:family="paragraph" style:parent-style-name="Normal">
      <style:paragraph-properties fo:line-height="100%" fo:margin-bottom="0cm"/>
    </style:style>
    <style:style style:name="T54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T54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CA" fo:country-asian="US" fo:country-complex="SA"/>
    </style:style>
    <style:style style:name="Cell16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3" style:family="paragraph" style:parent-style-name="Normal">
      <style:paragraph-properties fo:line-height="100%" fo:margin-bottom="0cm"/>
    </style:style>
    <style:style style:name="T54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US" fo:country-complex="SA"/>
    </style:style>
    <style:style style:name="P544" style:family="paragraph" style:parent-style-name="Normal">
      <style:text-properties style:font-name-complex="Arial" fo:font-weight="bold" style:font-weight-asian="bold"/>
    </style:style>
    <style:style style:name="Table22" style:family="table">
      <style:table-properties table:align="left" style:width="16.494cm" fo:margin-left="0cm"/>
    </style:style>
    <style:style style:name="Column61" style:family="table-column">
      <style:table-column-properties style:column-width="5.743cm"/>
    </style:style>
    <style:style style:name="Column62" style:family="table-column">
      <style:table-column-properties style:column-width="4.249cm"/>
    </style:style>
    <style:style style:name="Column63" style:family="table-column">
      <style:table-column-properties style:column-width="6.502cm"/>
    </style:style>
    <style:style style:name="Row59" style:family="table-row">
      <style:table-row-properties style:min-row-height="0.482cm"/>
    </style:style>
    <style:style style:name="Cell1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line-height="100%" fo:margin-bottom="0cm"/>
    </style:style>
    <style:style style:name="T54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line-height="100%" fo:margin-bottom="0cm"/>
    </style:style>
    <style:style style:name="T54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00%" fo:margin-bottom="0cm"/>
    </style:style>
    <style:style style:name="T54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0" style:family="table-row"/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line-height="100%" fo:margin-bottom="0cm"/>
    </style:style>
    <style:style style:name="T5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line-height="100%" fo:margin-bottom="0cm"/>
    </style:style>
    <style:style style:name="T54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00%" fo:margin-bottom="0cm"/>
    </style:style>
    <style:style style:name="T55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50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61" style:family="table-row"/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00%" fo:margin-bottom="0cm"/>
    </style:style>
    <style:style style:name="T5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line-height="100%" fo:margin-bottom="0cm"/>
    </style:style>
    <style:style style:name="T55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line-height="100%" fo:margin-bottom="0cm"/>
    </style:style>
    <style:style style:name="T55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53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62" style:family="table-row"/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00%" fo:margin-bottom="0cm"/>
    </style:style>
    <style:style style:name="T5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line-height="100%" fo:margin-bottom="0cm"/>
    </style:style>
    <style:style style:name="T55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00%" fo:margin-bottom="0cm"/>
    </style:style>
    <style:style style:name="T55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56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63" style:family="table-row"/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00%" fo:margin-bottom="0cm"/>
    </style:style>
    <style:style style:name="T5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00%" fo:margin-bottom="0cm"/>
    </style:style>
    <style:style style:name="T55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line-height="100%" fo:margin-bottom="0cm"/>
    </style:style>
    <style:style style:name="T55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59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59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64" style:family="table-row"/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00%" fo:margin-bottom="0cm"/>
    </style:style>
    <style:style style:name="T5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line-height="100%" fo:margin-bottom="0cm"/>
    </style:style>
    <style:style style:name="T56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line-height="100%" fo:margin-bottom="0cm"/>
    </style:style>
    <style:style style:name="T56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6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P563" style:family="paragraph" style:parent-style-name="Normal"/>
    <style:style style:name="T56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64" style:family="paragraph" style:parent-style-name="Normal">
      <style:text-properties fo:font-size="10pt" style:font-size-asian="10pt" style:font-name-complex="Arial" style:font-size-complex="10pt"/>
    </style:style>
    <style:style style:name="P565" style:family="paragraph" style:parent-style-name="Normal"/>
    <style:style style:name="T56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65_2" style:family="text">
      <style:text-properties fo:font-size="10pt" style:font-size-asian="10pt" style:font-name-complex="Arial" style:font-size-complex="10pt"/>
    </style:style>
    <style:style style:name="T565_3" style:family="text">
      <style:text-properties fo:font-size="10pt" style:font-size-asian="10pt" style:font-name-complex="Arial" style:font-size-complex="10pt"/>
    </style:style>
    <style:style style:name="T565_4" style:family="text">
      <style:text-properties fo:font-size="10pt" style:font-size-asian="10pt" style:font-name-complex="Arial" style:font-size-complex="10pt"/>
    </style:style>
    <style:style style:name="T565_5" style:family="text">
      <style:text-properties fo:font-size="10pt" style:font-size-asian="10pt" style:font-name-complex="Arial" style:font-size-complex="10pt"/>
    </style:style>
    <style:style style:name="P566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567" style:family="paragraph" style:parent-style-name="Normal"/>
    <style:style style:name="T567_1" style:family="text">
      <style:text-properties fo:font-size="10pt" style:font-size-asian="10pt" style:font-name-complex="Arial" style:font-size-complex="10pt"/>
    </style:style>
    <style:style style:name="T567_2" style:family="text">
      <style:text-properties fo:font-size="10pt" style:font-size-asian="10pt" style:font-name-complex="Arial" style:font-size-complex="10pt"/>
    </style:style>
    <style:style style:name="T567_3" style:family="text" style:parent-style-name="Normal">
      <style:text-properties fo:font-size="10pt" style:font-size-asian="10pt" style:font-name-complex="Arial" style:font-size-complex="10pt"/>
    </style:style>
    <style:style style:name="P568" style:family="paragraph" style:parent-style-name="Footnote_20_text"/>
    <style:style style:name="T568_1" style:family="text">
      <style:text-properties fo:font-size="9pt" style:font-size-asian="9pt" style:font-size-complex="9pt"/>
    </style:style>
    <style:style style:name="T568_2" style:family="text">
      <style:text-properties fo:font-size="9pt" style:font-size-asian="9pt" style:font-name-complex="Arial" style:font-size-complex="9pt"/>
    </style:style>
    <style:style style:name="T568_3" style:family="text">
      <style:text-properties fo:font-size="10pt" style:font-size-asian="10pt" style:font-name-complex="Arial" style:font-size-complex="10pt"/>
    </style:style>
    <style:style style:name="T568_4" style:family="text">
      <style:text-properties fo:font-size="10pt" style:font-size-asian="10pt" style:font-name-complex="Arial" style:font-size-complex="10pt"/>
    </style:style>
    <style:style style:name="T568_5" style:family="text">
      <style:text-properties fo:font-size="10pt" style:font-size-asian="10pt" style:font-name-complex="Arial" style:font-size-complex="10pt"/>
    </style:style>
    <style:style style:name="T568_6" style:family="text">
      <style:text-properties fo:font-size="10pt" style:font-size-asian="10pt" style:font-name-complex="Arial" style:font-size-complex="10pt"/>
    </style:style>
    <style:style style:name="T568_7" style:family="text">
      <style:text-properties fo:font-size="10pt" style:font-size-asian="10pt" style:font-name-complex="Arial" style:font-size-complex="10pt"/>
    </style:style>
    <style:style style:name="P569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570" style:family="paragraph" style:parent-style-name="Normal"/>
    <style:style style:name="T570_1" style:family="text">
      <style:text-properties fo:font-size="10pt" style:font-size-asian="10pt" style:font-name-complex="Arial" style:font-size-complex="10pt" fo:font-weight="bold" style:font-weight-asian="bold"/>
    </style:style>
    <style:style style:name="T570_2" style:family="text">
      <style:text-properties fo:font-size="10pt" style:font-size-asian="10pt" style:font-name-complex="Arial" style:font-size-complex="10pt" style:font-weight-complex="bold"/>
    </style:style>
    <style:style style:name="T570_3" style:family="text">
      <style:text-properties fo:font-size="10pt" style:font-size-asian="10pt" style:font-name-complex="Arial" style:font-size-complex="10pt" style:font-weight-complex="bold"/>
    </style:style>
    <style:style style:name="T570_4" style:family="text">
      <style:text-properties fo:font-size="10pt" style:font-size-asian="10pt" style:font-name-complex="Arial" style:font-size-complex="10pt" style:font-weight-complex="bold"/>
    </style:style>
    <style:style style:name="T570_5" style:family="text">
      <style:text-properties fo:font-size="10pt" style:font-size-asian="10pt" style:font-name-complex="Arial" style:font-size-complex="10pt" style:font-weight-complex="bold"/>
    </style:style>
    <style:style style:name="P571" style:family="paragraph" style:parent-style-name="List_20_Paragraph">
      <style:paragraph-properties fo:margin-bottom="0cm"/>
    </style:style>
    <style:style style:name="T571_1" style:family="text">
      <style:text-properties fo:font-size="10pt" style:font-size-asian="10pt" style:font-name-complex="Arial" fo:language="en" fo:country="CA" fo:font-weight="bold" style:font-weight-asian="bold" style:font-weight-complex="bold"/>
    </style:style>
    <style:style style:name="T571_2" style:family="text">
      <style:text-properties fo:font-size="10pt" style:font-size-asian="10pt" style:font-name-complex="Arial" fo:language="en" fo:country="CA" fo:font-weight="bold" style:font-weight-asian="bold" style:font-weight-complex="bold"/>
    </style:style>
    <style:style style:name="T571_3" style:family="text">
      <style:text-properties fo:font-size="10pt" style:font-size-asian="10pt" style:font-name-complex="Arial" fo:language="en" fo:country="CA"/>
    </style:style>
    <style:style style:name="T571_4" style:family="text">
      <style:text-properties fo:font-size="10pt" style:font-size-asian="10pt" style:font-name-complex="Arial" fo:language="en" fo:country="CA" fo:font-weight="bold" style:font-weight-asian="bold" style:font-weight-complex="bold"/>
    </style:style>
    <style:style style:name="T571_5" style:family="text">
      <style:text-properties fo:font-size="10pt" style:font-size-asian="10pt" style:font-name-complex="Arial" fo:language="en" fo:country="CA" style:font-weight-complex="bold"/>
    </style:style>
    <style:style style:name="T571_6" style:family="text">
      <style:text-properties fo:font-size="10pt" style:font-size-asian="10pt" style:font-name-complex="Arial" fo:language="en" fo:country="CA"/>
    </style:style>
    <style:style style:name="P572" style:family="paragraph" style:parent-style-name="List_20_Paragraph">
      <style:paragraph-properties fo:margin-bottom="0cm"/>
    </style:style>
    <style:style style:name="T572_1" style:family="text"/>
    <style:style style:name="T572_2" style:family="text" style:parent-style-name="Internet_20_link">
      <style:text-properties fo:font-size="10pt" style:font-size-asian="10pt" style:font-name-complex="Arial" fo:font-weight="bold" style:font-weight-asian="bold" style:font-weight-complex="bold"/>
    </style:style>
    <style:style style:name="T572_3" style:family="text">
      <style:text-properties fo:font-size="10pt" style:font-size-asian="10pt" style:font-name-complex="Arial" fo:font-weight="bold" style:font-weight-asian="bold"/>
    </style:style>
    <style:style style:name="T572_4" style:family="text">
      <style:text-properties fo:font-size="10pt" style:font-size-asian="10pt" style:font-name-complex="Arial" style:font-weight-complex="bold"/>
    </style:style>
    <style:style style:name="T572_5" style:family="text">
      <style:text-properties fo:font-size="10pt" style:font-size-asian="10pt" style:font-name-complex="Arial" fo:font-weight="bold" style:font-weight-asian="bold"/>
    </style:style>
    <style:style style:name="T572_6" style:family="text">
      <style:text-properties fo:font-size="10pt" style:font-size-asian="10pt" style:font-name-complex="Arial" style:font-weight-complex="bold"/>
    </style:style>
    <style:style style:name="T572_7" style:family="text">
      <style:text-properties fo:font-size="10pt" style:font-size-asian="10pt" style:font-name-complex="Arial" fo:font-weight="bold" style:font-weight-asian="bold"/>
    </style:style>
    <style:style style:name="T572_8" style:family="text">
      <style:text-properties fo:font-size="10pt" style:font-size-asian="10pt" style:font-name-complex="Arial" style:font-weight-complex="bold"/>
    </style:style>
    <style:style style:name="T572_9" style:family="text">
      <style:text-properties style:font-name="Cambria Math" fo:font-size="10pt" style:font-size-asian="10pt" style:font-name-complex="Cambria Math" style:font-weight-complex="bold"/>
    </style:style>
    <style:style style:name="T572_10" style:family="text">
      <style:text-properties fo:font-size="10pt" style:font-size-asian="10pt" style:font-name-complex="Arial" style:font-weight-complex="bold"/>
    </style:style>
    <style:style style:name="T572_11" style:family="text">
      <style:text-properties style:font-name="Cambria Math" fo:font-size="10pt" style:font-size-asian="10pt" style:font-name-complex="Cambria Math" style:font-weight-complex="bold"/>
    </style:style>
    <style:style style:name="T572_12" style:family="text">
      <style:text-properties fo:font-size="10pt" style:font-size-asian="10pt" style:font-name-complex="Arial" style:font-weight-complex="bold"/>
    </style:style>
    <style:style style:name="P573" style:family="paragraph" style:parent-style-name="Normal">
      <style:text-properties fo:font-size="10pt" style:font-size-asian="10pt" style:font-name-complex="Arial" style:font-size-complex="10pt" fo:language="en" fo:country="CA" fo:font-weight="bold" style:font-weight-asian="bold"/>
    </style:style>
    <style:style style:name="P574" style:family="paragraph" style:parent-style-name="Normal"/>
    <style:style style:name="T574_1" style:family="text">
      <style:text-properties fo:font-size="10pt" style:font-size-asian="10pt" style:font-name-complex="Arial" style:font-size-complex="10pt" fo:language="en" fo:country="CA" fo:font-weight="bold" style:font-weight-asian="bold"/>
    </style:style>
    <style:style style:name="T574_2" style:family="text">
      <style:text-properties fo:font-size="10pt" style:font-size-asian="10pt" style:font-name-complex="Arial" style:font-size-complex="10pt" fo:language="en" fo:country="CA" style:font-weight-complex="bold"/>
    </style:style>
    <style:style style:name="T574_3" style:family="text">
      <style:text-properties fo:font-size="10pt" style:font-size-asian="10pt" style:font-name-complex="Arial" style:font-size-complex="10pt" fo:language="en" fo:country="CA" style:font-weight-complex="bold"/>
    </style:style>
    <style:style style:name="P575" style:family="paragraph" style:parent-style-name="List_20_Paragraph">
      <style:paragraph-properties fo:margin-bottom="0cm"/>
      <style:text-properties fo:font-size="10pt" style:font-size-asian="10pt" style:font-name-complex="Arial" fo:language="en" fo:country="CA"/>
    </style:style>
    <style:style style:name="T575_1" style:family="text">
      <style:text-properties fo:font-size="10pt" style:font-size-asian="10pt" style:font-name-complex="Arial" fo:language="en" fo:country="CA" style:font-weight-complex="bold"/>
    </style:style>
    <style:style style:name="T575_2" style:family="text">
      <style:text-properties fo:font-size="10pt" style:font-size-asian="10pt" style:font-name-complex="Arial" fo:language="en" fo:country="CA" style:font-weight-complex="bold"/>
    </style:style>
    <style:style style:name="T575_3" style:family="text">
      <style:text-properties fo:font-size="10pt" style:font-size-asian="10pt" style:font-name-complex="Arial" fo:language="en" fo:country="CA" fo:font-weight="bold" style:font-weight-asian="bold"/>
    </style:style>
    <style:style style:name="T575_4" style:family="text">
      <style:text-properties fo:font-size="10pt" style:font-size-asian="10pt" style:font-name-complex="Arial" fo:language="en" fo:country="CA" style:font-weight-complex="bold"/>
    </style:style>
    <style:style style:name="T575_5" style:family="text">
      <style:text-properties fo:font-size="10pt" style:font-size-asian="10pt" style:font-name-complex="Arial" fo:language="en" fo:country="CA" fo:font-weight="bold" style:font-weight-asian="bold"/>
    </style:style>
    <style:style style:name="T575_6" style:family="text">
      <style:text-properties fo:font-size="10pt" style:font-size-asian="10pt" style:font-name-complex="Arial" fo:language="en" fo:country="CA" style:font-weight-complex="bold"/>
    </style:style>
    <style:style style:name="T575_7" style:family="text">
      <style:text-properties fo:font-size="10pt" style:font-size-asian="10pt" style:font-name-complex="Arial" fo:language="en" fo:country="CA" fo:font-weight="bold" style:font-weight-asian="bold"/>
    </style:style>
    <style:style style:name="T575_8" style:family="text">
      <style:text-properties fo:font-size="10pt" style:font-size-asian="10pt" style:font-name-complex="Arial" fo:language="en" fo:country="CA" fo:font-weight="bold" style:font-weight-asian="bold"/>
    </style:style>
    <style:style style:name="T575_9" style:family="text">
      <style:text-properties fo:font-size="10pt" style:font-size-asian="10pt" style:font-name-complex="Arial" fo:language="en" fo:country="CA" style:font-weight-complex="bold"/>
    </style:style>
    <style:style style:name="T575_10" style:family="text">
      <style:text-properties fo:font-size="10pt" style:font-size-asian="10pt" style:font-name-complex="Arial" fo:language="en" fo:country="CA" style:font-weight-complex="bold"/>
    </style:style>
    <style:style style:name="P576" style:family="paragraph" style:parent-style-name="List_20_Paragraph">
      <style:paragraph-properties fo:margin-bottom="0cm"/>
      <style:text-properties fo:font-size="10pt" style:font-size-asian="10pt" style:font-name-complex="Arial" fo:language="en" fo:country="CA"/>
    </style:style>
    <style:style style:name="T576_1" style:family="text">
      <style:text-properties fo:font-size="10pt" style:font-size-asian="10pt" style:font-name-complex="Arial" fo:language="en" fo:country="CA" style:font-weight-complex="bold"/>
    </style:style>
    <style:style style:name="T576_2" style:family="text">
      <style:text-properties fo:font-size="10pt" style:font-size-asian="10pt" style:font-name-complex="Arial" fo:language="en" fo:country="CA" fo:font-weight="bold" style:font-weight-asian="bold"/>
    </style:style>
    <style:style style:name="T576_3" style:family="text">
      <style:text-properties fo:font-size="10pt" style:font-size-asian="10pt" style:font-name-complex="Arial" fo:language="en" fo:country="CA" style:font-weight-complex="bold"/>
    </style:style>
    <style:style style:name="T576_4" style:family="text">
      <style:text-properties fo:font-size="10pt" style:font-size-asian="10pt" style:font-name-complex="Arial" fo:language="en" fo:country="CA" fo:font-weight="bold" style:font-weight-asian="bold"/>
    </style:style>
    <style:style style:name="T576_5" style:family="text">
      <style:text-properties style:font-name="Cambria Math" fo:font-size="10pt" style:font-size-asian="10pt" style:font-name-complex="Cambria Math" fo:language="en" fo:country="CA" fo:font-weight="bold" style:font-weight-asian="bold"/>
    </style:style>
    <style:style style:name="T576_6" style:family="text">
      <style:text-properties fo:font-size="10pt" style:font-size-asian="10pt" style:font-name-complex="Arial" fo:language="en" fo:country="CA" fo:font-weight="bold" style:font-weight-asian="bold"/>
    </style:style>
    <style:style style:name="T576_7" style:family="text">
      <style:text-properties fo:font-size="10pt" style:font-size-asian="10pt" style:font-name-complex="Arial" fo:language="en" fo:country="CA" style:font-weight-complex="bold"/>
    </style:style>
    <style:style style:name="T576_8" style:family="text">
      <style:text-properties style:font-name="Cambria Math" fo:font-size="10pt" style:font-size-asian="10pt" style:font-name-complex="Cambria Math" fo:language="en" fo:country="CA" style:font-weight-complex="bold"/>
    </style:style>
    <style:style style:name="T576_9" style:family="text">
      <style:text-properties fo:font-size="10pt" style:font-size-asian="10pt" style:font-name-complex="Arial" fo:language="en" fo:country="CA" style:font-weight-complex="bold"/>
    </style:style>
    <style:style style:name="T576_10" style:family="text">
      <style:text-properties style:font-name="Cambria Math" fo:font-size="10pt" style:font-size-asian="10pt" style:font-name-complex="Cambria Math" fo:language="en" fo:country="CA" style:font-weight-complex="bold"/>
    </style:style>
    <style:style style:name="T576_11" style:family="text">
      <style:text-properties fo:font-size="10pt" style:font-size-asian="10pt" style:font-name-complex="Arial" fo:language="en" fo:country="CA" style:font-weight-complex="bold"/>
    </style:style>
    <style:style style:name="T576_12" style:family="text">
      <style:text-properties style:font-name="Cambria Math" fo:font-size="10pt" style:font-size-asian="10pt" style:font-name-complex="Cambria Math" fo:language="en" fo:country="CA" style:font-weight-complex="bold"/>
    </style:style>
    <style:style style:name="T576_13" style:family="text">
      <style:text-properties fo:font-size="10pt" style:font-size-asian="10pt" style:font-name-complex="Arial" fo:language="en" fo:country="CA" style:font-weight-complex="bold"/>
    </style:style>
    <style:style style:name="T576_14" style:family="text">
      <style:text-properties fo:font-size="10pt" style:font-size-asian="10pt" style:font-name-complex="Arial" fo:language="en" fo:country="CA"/>
    </style:style>
    <style:style style:name="T576_15" style:family="text">
      <style:text-properties fo:font-size="10pt" style:font-name-asian="Arial" style:font-size-asian="10pt" style:font-name-complex="Arial" fo:language="en" fo:country="CA"/>
    </style:style>
    <style:style style:name="T576_16" style:family="text">
      <style:text-properties fo:font-size="10pt" style:font-size-asian="10pt" style:font-name-complex="Arial" fo:language="en" fo:country="CA" style:font-weight-complex="bold"/>
    </style:style>
    <style:style style:name="T576_17" style:family="text">
      <style:text-properties fo:font-size="10pt" style:font-size-asian="10pt" style:font-name-complex="Arial" fo:language="en" fo:country="CA"/>
    </style:style>
    <style:style style:name="T576_18" style:family="text">
      <style:text-properties style:font-name="Cambria Math" fo:font-size="10pt" style:font-size-asian="10pt" style:font-name-complex="Cambria Math" fo:language="en" fo:country="CA"/>
    </style:style>
    <style:style style:name="T576_19" style:family="text">
      <style:text-properties fo:font-size="10pt" style:font-size-asian="10pt" style:font-name-complex="Arial" fo:language="en" fo:country="CA"/>
    </style:style>
    <style:style style:name="T576_20" style:family="text">
      <style:text-properties fo:font-size="10pt" style:font-size-asian="10pt" style:font-name-complex="Arial" fo:language="en" fo:country="CA"/>
    </style:style>
    <style:style style:name="T576_21" style:family="text">
      <style:text-properties fo:font-size="10pt" style:font-size-asian="10pt" style:font-name-complex="Arial" fo:language="en" fo:country="CA"/>
    </style:style>
    <style:style style:name="P577" style:family="paragraph" style:parent-style-name="Normal">
      <style:text-properties fo:font-size="10pt" style:font-size-asian="10pt" style:font-name-complex="Arial" style:font-size-complex="10pt" fo:language="en" fo:country="CA" fo:font-weight="bold" style:font-weight-asian="bold"/>
    </style:style>
    <style:style style:name="P578" style:family="paragraph" style:parent-style-name="Normal"/>
    <style:style style:name="T578_1" style:family="text">
      <style:text-properties fo:font-size="10pt" style:font-size-asian="10pt" style:font-name-complex="Arial" style:font-size-complex="10pt" fo:language="en" fo:country="CA" fo:font-weight="bold" style:font-weight-asian="bold"/>
    </style:style>
    <style:style style:name="T578_2" style:family="text">
      <style:text-properties fo:font-style="italic" style:font-style-asian="italic" style:font-style-complex="italic" fo:font-size="10pt" style:font-size-asian="10pt" style:font-name-complex="Arial" style:font-size-complex="10pt" fo:language="en" fo:country="CA" style:font-weight-complex="bold"/>
    </style:style>
    <style:style style:name="T578_3" style:family="text">
      <style:text-properties fo:font-size="10pt" style:font-size-asian="10pt" style:font-name-complex="Arial" style:font-size-complex="10pt"/>
    </style:style>
    <style:style style:name="P579" style:family="paragraph" style:parent-style-name="List_20_Paragraph">
      <style:paragraph-properties fo:margin-bottom="0cm"/>
    </style:style>
    <style:style style:name="T579_1" style:family="text">
      <style:text-properties fo:font-size="10pt" style:font-size-asian="10pt" style:font-name-complex="Arial" fo:language="en" fo:country="CA" style:font-weight-complex="bold"/>
    </style:style>
    <style:style style:name="T579_2" style:family="text">
      <style:text-properties fo:font-size="10pt" style:font-size-asian="10pt" style:font-name-complex="Arial" fo:language="en" fo:country="CA" style:font-weight-complex="bold"/>
    </style:style>
    <style:style style:name="T579_3" style:family="text">
      <style:text-properties fo:font-size="10pt" style:font-size-asian="10pt" style:font-name-complex="Arial" fo:language="en" fo:country="CA" style:font-weight-complex="bold"/>
    </style:style>
    <style:style style:name="T579_4" style:family="text">
      <style:text-properties fo:font-size="10pt" style:font-size-asian="10pt" style:font-name-complex="Arial" fo:language="en" fo:country="CA" style:font-weight-complex="bold"/>
    </style:style>
    <style:style style:name="T579_5" style:family="text">
      <style:text-properties fo:font-size="10pt" style:font-size-asian="10pt" style:font-name-complex="Arial" fo:language="en" fo:country="CA" style:font-weight-complex="bold"/>
    </style:style>
    <style:style style:name="T579_6" style:family="text">
      <style:text-properties fo:font-size="10pt" style:font-size-asian="10pt" style:font-name-complex="Arial" fo:language="en" fo:country="CA" style:font-weight-complex="bold"/>
    </style:style>
    <style:style style:name="T579_7" style:family="text">
      <style:text-properties fo:font-size="10pt" style:font-size-asian="10pt" style:font-name-complex="Arial" fo:language="en" fo:country="CA" fo:font-weight="bold" style:font-weight-asian="bold"/>
    </style:style>
    <style:style style:name="T579_8" style:family="text">
      <style:text-properties fo:font-size="10pt" style:font-size-asian="10pt" style:font-name-complex="Arial" fo:language="en" fo:country="CA" style:font-weight-complex="bold"/>
    </style:style>
    <style:style style:name="T579_9" style:family="text">
      <style:text-properties fo:font-size="10pt" style:font-size-asian="10pt" style:font-name-complex="Arial" fo:language="en" fo:country="CA" fo:font-weight="bold" style:font-weight-asian="bold"/>
    </style:style>
    <style:style style:name="T579_10" style:family="text">
      <style:text-properties fo:font-size="10pt" style:font-size-asian="10pt" style:font-name-complex="Arial" fo:language="en" fo:country="CA" style:font-weight-complex="bold"/>
    </style:style>
    <style:style style:name="T579_11" style:family="text">
      <style:text-properties fo:font-size="10pt" style:font-size-asian="10pt" style:font-name-complex="Arial" fo:language="en" fo:country="CA" fo:font-weight="bold" style:font-weight-asian="bold"/>
    </style:style>
    <style:style style:name="T579_12" style:family="text">
      <style:text-properties fo:font-size="10pt" style:font-size-asian="10pt" style:font-name-complex="Arial" fo:language="en" fo:country="CA" style:font-weight-complex="bold"/>
    </style:style>
    <style:style style:name="T579_13" style:family="text">
      <style:text-properties fo:font-size="10pt" style:font-size-asian="10pt" style:font-name-complex="Arial" fo:language="en" fo:country="CA" style:font-weight-complex="bold"/>
    </style:style>
    <style:style style:name="T579_14" style:family="text">
      <style:text-properties fo:font-size="10pt" style:font-size-asian="10pt" style:font-name-complex="Arial" fo:language="en" fo:country="CA" style:font-weight-complex="bold"/>
    </style:style>
    <style:style style:name="P580" style:family="paragraph" style:parent-style-name="List_20_Paragraph">
      <style:paragraph-properties fo:margin-bottom="0cm"/>
      <style:text-properties fo:font-size="10pt" style:font-size-asian="10pt" style:font-name-complex="Arial" fo:language="en" fo:country="CA"/>
    </style:style>
    <style:style style:name="T580_1" style:family="text">
      <style:text-properties fo:font-size="10pt" style:font-size-asian="10pt" style:font-name-complex="Arial" fo:language="en" fo:country="CA" style:font-weight-complex="bold"/>
    </style:style>
    <style:style style:name="T580_2" style:family="text">
      <style:text-properties fo:font-size="10pt" style:font-size-asian="10pt" style:font-name-complex="Arial" fo:language="en" fo:country="CA" fo:font-weight="bold" style:font-weight-asian="bold"/>
    </style:style>
    <style:style style:name="T580_3" style:family="text">
      <style:text-properties fo:font-size="10pt" style:font-size-asian="10pt" style:font-name-complex="Arial" fo:language="en" fo:country="CA" style:font-weight-complex="bold"/>
    </style:style>
    <style:style style:name="P581" style:family="paragraph" style:parent-style-name="Normal">
      <style:text-properties fo:font-size="10pt" style:font-size-asian="10pt" style:font-name-complex="Arial" style:font-size-complex="10pt" fo:language="en" fo:country="CA" fo:font-weight="bold" style:font-weight-asian="bold"/>
    </style:style>
    <style:style style:name="P582" style:family="paragraph" style:parent-style-name="Normal"/>
    <style:style style:name="T582_1" style:family="text">
      <style:text-properties fo:font-size="10pt" style:font-size-asian="10pt" style:font-name-complex="Arial" style:font-size-complex="10pt" fo:language="en" fo:country="CA" fo:font-weight="bold" style:font-weight-asian="bold"/>
    </style:style>
    <style:style style:name="T582_2" style:family="text">
      <style:text-properties fo:font-size="10pt" style:font-size-asian="10pt" style:font-name-complex="Arial" style:font-size-complex="10pt" fo:language="en" fo:country="CA" style:font-weight-complex="bold"/>
    </style:style>
    <style:style style:name="T582_3" style:family="text">
      <style:text-properties fo:font-size="10pt" style:font-size-asian="10pt" style:font-name-complex="Arial" style:font-size-complex="10pt" fo:language="en" fo:country="CA" style:font-weight-complex="bold"/>
    </style:style>
    <style:style style:name="T582_4" style:family="text">
      <style:text-properties fo:font-size="10pt" style:font-size-asian="10pt" style:font-name-complex="Arial" style:font-size-complex="10pt" fo:language="en" fo:country="CA" style:font-weight-complex="bold"/>
    </style:style>
    <style:style style:name="T582_5" style:family="text">
      <style:text-properties fo:font-size="10pt" style:font-size-asian="10pt" style:font-name-complex="Arial" style:font-size-complex="10pt" fo:language="en" fo:country="CA"/>
    </style:style>
    <style:style style:name="T582_6" style:family="text">
      <style:text-properties fo:font-size="10pt" style:font-size-asian="10pt" style:font-name-complex="Arial" style:font-size-complex="10pt" fo:language="en" fo:country="CA"/>
    </style:style>
    <style:style style:name="T582_7" style:family="text">
      <style:text-properties fo:font-size="10pt" style:font-size-asian="10pt" style:font-name-complex="Arial" style:font-size-complex="10pt"/>
    </style:style>
    <style:style style:name="T582_8" style:family="text">
      <style:text-properties fo:font-size="10pt" style:font-size-asian="10pt" style:font-name-complex="Arial" style:font-size-complex="10pt"/>
    </style:style>
    <style:style style:name="T582_9" style:family="text">
      <style:text-properties fo:font-size="10pt" style:font-size-asian="10pt" style:font-name-complex="Arial" style:font-size-complex="10pt"/>
    </style:style>
    <style:style style:name="T582_10" style:family="text">
      <style:text-properties fo:font-size="10pt" style:font-size-asian="10pt" style:font-name-complex="Arial" style:font-size-complex="10pt"/>
    </style:style>
    <style:style style:name="P583" style:family="paragraph" style:parent-style-name="List_20_Paragraph">
      <style:paragraph-properties fo:margin-bottom="0cm"/>
    </style:style>
    <style:style style:name="T583_1" style:family="text">
      <style:text-properties fo:font-size="10pt" style:font-size-asian="10pt" style:font-name-complex="Arial" fo:language="en" fo:country="CA" style:font-weight-complex="bold"/>
    </style:style>
    <style:style style:name="T583_2" style:family="text">
      <style:text-properties fo:font-size="10pt" style:font-size-asian="10pt" style:font-name-complex="Arial" fo:language="en" fo:country="CA" fo:font-weight="bold" style:font-weight-asian="bold"/>
    </style:style>
    <style:style style:name="T583_3" style:family="text">
      <style:text-properties fo:font-size="10pt" style:font-size-asian="10pt" style:font-name-complex="Arial" fo:language="en" fo:country="CA" style:font-weight-complex="bold"/>
    </style:style>
    <style:style style:name="T583_4" style:family="text">
      <style:text-properties fo:font-size="10pt" style:font-size-asian="10pt" style:font-name-complex="Arial" fo:language="en" fo:country="CA" fo:font-weight="bold" style:font-weight-asian="bold"/>
    </style:style>
    <style:style style:name="T583_5" style:family="text">
      <style:text-properties fo:font-size="10pt" style:font-size-asian="10pt" style:font-name-complex="Arial" fo:language="en" fo:country="CA" style:font-weight-complex="bold"/>
    </style:style>
    <style:style style:name="T583_6" style:family="text">
      <style:text-properties style:font-name="Cambria Math" fo:font-size="10pt" style:font-size-asian="10pt" style:font-name-complex="Cambria Math" fo:language="en" fo:country="CA" style:font-weight-complex="bold"/>
    </style:style>
    <style:style style:name="T583_7" style:family="text">
      <style:text-properties fo:font-size="10pt" style:font-size-asian="10pt" style:font-name-complex="Arial" fo:language="en" fo:country="CA" style:font-weight-complex="bold"/>
    </style:style>
    <style:style style:name="T583_8" style:family="text">
      <style:text-properties fo:font-size="10pt" style:font-size-asian="10pt" style:font-name-complex="Arial" fo:language="en" fo:country="CA" fo:font-weight="bold" style:font-weight-asian="bold"/>
    </style:style>
    <style:style style:name="T583_9" style:family="text">
      <style:text-properties fo:font-size="10pt" style:font-size-asian="10pt" style:font-name-complex="Arial" fo:language="en" fo:country="CA" style:font-weight-complex="bold"/>
    </style:style>
    <style:style style:name="T583_10" style:family="text">
      <style:text-properties style:font-name-complex="Arial"/>
    </style:style>
    <style:style style:name="P584" style:family="paragraph" style:parent-style-name="Normal"/>
    <style:style style:name="T584_1" style:family="text">
      <style:text-properties fo:font-size="10pt" style:font-size-asian="10pt" style:font-name-complex="Arial" fo:language="en" fo:country="CA" style:font-weight-complex="bold"/>
    </style:style>
    <style:style style:name="T584_2" style:family="text">
      <style:text-properties style:font-name="Cambria Math" fo:font-size="10pt" style:font-size-asian="10pt" style:font-name-complex="Cambria Math" fo:language="en" fo:country="CA" style:font-weight-complex="bold"/>
    </style:style>
    <style:style style:name="T584_3" style:family="text">
      <style:text-properties fo:font-size="10pt" style:font-size-asian="10pt" style:font-name-complex="Arial" fo:language="en" fo:country="CA" style:font-weight-complex="bold"/>
    </style:style>
    <style:style style:name="T584_4" style:family="text">
      <style:text-properties fo:font-size="10pt" style:font-size-asian="10pt" style:font-name-complex="Arial" fo:language="en" fo:country="CA" style:font-weight-complex="bold"/>
    </style:style>
    <style:style style:name="T584_5" style:family="text">
      <style:text-properties fo:font-size="10pt" style:font-size-asian="10pt" style:font-name-complex="Arial" fo:language="en" fo:country="CA" style:font-weight-complex="bold"/>
    </style:style>
    <style:style style:name="T584_6" style:family="text">
      <style:text-properties style:font-name="Cambria Math" fo:font-size="10pt" style:font-size-asian="10pt" style:font-name-complex="Cambria Math" fo:language="en" fo:country="CA" style:font-weight-complex="bold"/>
    </style:style>
    <style:style style:name="T584_7" style:family="text">
      <style:text-properties fo:font-size="10pt" style:font-size-asian="10pt" style:font-name-complex="Arial" fo:language="en" fo:country="CA" style:font-weight-complex="bold"/>
    </style:style>
    <style:style style:name="P585" style:family="paragraph" style:parent-style-name="Normal">
      <style:text-properties fo:font-size="10pt" style:font-size-asian="10pt" style:font-name-complex="Arial" style:font-size-complex="10pt" fo:language="en" fo:country="CA" style:font-weight-complex="bold"/>
    </style:style>
    <style:style style:name="P586" style:family="paragraph" style:parent-style-name="Normal"/>
    <style:style style:name="T58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86_2" style:family="text">
      <style:text-properties fo:font-size="10pt" style:font-size-asian="10pt" style:font-name-complex="Arial" style:font-size-complex="10pt"/>
    </style:style>
    <style:style style:name="T586_3" style:family="text">
      <style:text-properties fo:font-size="10pt" style:font-size-asian="10pt" style:font-name-complex="Arial" style:font-size-complex="10pt"/>
    </style:style>
    <style:style style:name="T586_4" style:family="text">
      <style:text-properties fo:font-size="10pt" style:font-size-asian="10pt" style:font-name-complex="Arial" style:font-size-complex="10pt"/>
    </style:style>
    <style:style style:name="T586_5" style:family="text">
      <style:text-properties fo:font-size="10pt" style:font-size-asian="10pt" style:font-name-complex="Arial" style:font-size-complex="10pt"/>
    </style:style>
    <style:style style:name="T586_6" style:family="text">
      <style:text-properties fo:font-size="10pt" style:font-size-asian="10pt" style:font-name-complex="Arial" style:font-size-complex="10pt"/>
    </style:style>
    <style:style style:name="P587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587_1" style:family="text">
      <style:text-properties fo:font-size="10pt" style:font-size-asian="10pt" style:font-name-complex="Arial" fo:font-weight="bold" style:font-weight-asian="bold" style:font-weight-complex="bold"/>
    </style:style>
    <style:style style:name="T587_2" style:family="text">
      <style:text-properties fo:font-size="10pt" style:font-size-asian="10pt" style:font-name-complex="Arial"/>
    </style:style>
    <style:style style:name="T587_3" style:family="text">
      <style:text-properties fo:font-size="10pt" style:font-size-asian="10pt" style:font-name-complex="Arial"/>
    </style:style>
    <style:style style:name="T587_4" style:family="text">
      <style:text-properties fo:font-size="10pt" style:font-size-asian="10pt" style:font-name-complex="Arial"/>
    </style:style>
    <style:style style:name="T587_5" style:family="text">
      <style:text-properties fo:font-size="10pt" style:font-size-asian="10pt" style:font-name-complex="Arial"/>
    </style:style>
    <style:style style:name="T587_6" style:family="text">
      <style:text-properties fo:font-size="10pt" style:font-size-asian="10pt" style:font-name-complex="Arial"/>
    </style:style>
    <style:style style:name="T587_7" style:family="text">
      <style:text-properties fo:font-size="10pt" style:font-size-asian="10pt" style:font-name-complex="Arial"/>
    </style:style>
    <style:style style:name="T587_8" style:family="text">
      <style:text-properties fo:font-size="10pt" style:font-size-asian="10pt" style:font-name-complex="Arial"/>
    </style:style>
    <style:style style:name="T587_9" style:family="text">
      <style:text-properties fo:font-size="10pt" style:font-size-asian="10pt" style:font-name-complex="Arial"/>
    </style:style>
    <style:style style:name="T587_10" style:family="text">
      <style:text-properties fo:font-size="10pt" style:font-size-asian="10pt" style:font-name-complex="Arial"/>
    </style:style>
    <style:style style:name="T587_11" style:family="text">
      <style:text-properties fo:font-size="10pt" style:font-size-asian="10pt" style:font-name-complex="Arial"/>
    </style:style>
    <style:style style:name="T587_12" style:family="text">
      <style:text-properties fo:font-size="10pt" style:font-size-asian="10pt" style:font-name-complex="Arial"/>
    </style:style>
    <style:style style:name="T587_13" style:family="text">
      <style:text-properties fo:font-size="10pt" style:font-size-asian="10pt" style:font-name-complex="Arial"/>
    </style:style>
    <style:style style:name="T587_14" style:family="text">
      <style:text-properties fo:font-size="10pt" style:font-size-asian="10pt" style:font-name-complex="Arial"/>
    </style:style>
    <style:style style:name="T587_15" style:family="text">
      <style:text-properties fo:font-size="10pt" style:font-size-asian="10pt" style:font-name-complex="Arial"/>
    </style:style>
    <style:style style:name="T587_16" style:family="text">
      <style:text-properties fo:font-size="10pt" style:font-size-asian="10pt" style:font-name-complex="Arial"/>
    </style:style>
    <style:style style:name="P588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588_1" style:family="text">
      <style:text-properties fo:font-size="10pt" style:font-size-asian="10pt" style:font-name-complex="Arial" fo:font-weight="bold" style:font-weight-asian="bold" style:font-weight-complex="bold"/>
    </style:style>
    <style:style style:name="T588_2" style:family="text">
      <style:text-properties fo:font-size="10pt" style:font-size-asian="10pt" style:font-name-complex="Arial" fo:font-weight="bold" style:font-weight-asian="bold" style:font-weight-complex="bold"/>
    </style:style>
    <style:style style:name="T588_3" style:family="text">
      <style:text-properties fo:font-size="10pt" style:font-size-asian="10pt" style:font-name-complex="Arial" fo:font-weight="bold" style:font-weight-asian="bold" style:font-weight-complex="bold"/>
    </style:style>
    <style:style style:name="T588_4" style:family="text">
      <style:text-properties fo:font-size="10pt" style:font-size-asian="10pt" style:font-name-complex="Arial" fo:language="en" fo:country="CA" fo:font-weight="bold" style:font-weight-asian="bold" style:font-weight-complex="bold"/>
    </style:style>
    <style:style style:name="T588_5" style:family="text">
      <style:text-properties fo:font-size="10pt" style:font-size-asian="10pt" style:font-name-complex="Arial" fo:language="en" fo:country="CA"/>
    </style:style>
    <style:style style:name="T588_6" style:family="text">
      <style:text-properties fo:font-size="10pt" style:font-size-asian="10pt" style:font-name-complex="Arial"/>
    </style:style>
    <style:style style:name="T588_7" style:family="text">
      <style:text-properties fo:font-size="10pt" style:font-size-asian="10pt" style:font-name-complex="Arial"/>
    </style:style>
    <style:style style:name="T588_8" style:family="text">
      <style:text-properties fo:font-size="10pt" style:font-size-asian="10pt" style:font-name-complex="Arial"/>
    </style:style>
    <style:style style:name="T588_9" style:family="text">
      <style:text-properties fo:font-size="10pt" style:font-size-asian="10pt" style:font-name-complex="Arial"/>
    </style:style>
    <style:style style:name="T588_10" style:family="text">
      <style:text-properties fo:font-size="10pt" style:font-size-asian="10pt" style:font-name-complex="Arial"/>
    </style:style>
    <style:style style:name="T588_11" style:family="text">
      <style:text-properties fo:font-size="10pt" style:font-size-asian="10pt" style:font-name-complex="Arial"/>
    </style:style>
    <style:style style:name="T588_12" style:family="text">
      <style:text-properties fo:font-size="10pt" style:font-size-asian="10pt" style:font-name-complex="Arial"/>
    </style:style>
    <style:style style:name="T588_13" style:family="text">
      <style:text-properties fo:font-size="10pt" style:font-size-asian="10pt" style:font-name-complex="Arial"/>
    </style:style>
    <style:style style:name="T588_14" style:family="text">
      <style:text-properties fo:font-size="10pt" style:font-size-asian="10pt" style:font-name-complex="Arial" fo:language="en" fo:country="CA" style:font-weight-complex="bold"/>
    </style:style>
    <style:style style:name="P589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Table23" style:family="table">
      <style:table-properties table:align="left" style:width="15.993cm" fo:margin-left="0cm"/>
    </style:style>
    <style:style style:name="Column64" style:family="table-column">
      <style:table-column-properties style:column-width="15.993cm"/>
    </style:style>
    <style:style style:name="Row65" style:family="table-row"/>
    <style:style style:name="Cell179" style:family="table-cell">
      <style:table-cell-properties fo:background-color="#4472c4" style:vertical-align="top" fo:border-top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>
      <style:paragraph-properties fo:line-height="100%" fo:margin-bottom="0cm"/>
    </style:style>
    <style:style style:name="T590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90_2" style:family="text">
      <style:text-properties fo:color="#ffffff"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90_3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6" style:family="table-row"/>
    <style:style style:name="Cell180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Normal">
      <style:paragraph-properties fo:line-height="100%" fo:margin-bottom="0cm"/>
    </style:style>
    <style:style style:name="FR11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T5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91_2" style:family="text">
      <style:text-properties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59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91_4" style:family="text"/>
    <style:style style:name="T591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59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9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9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91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91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91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91_12" style:family="text">
      <style:text-properties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91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91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91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91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91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91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91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92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0pt" fo:language="en" fo:language-asian="en" fo:language-complex="ar" fo:country="GB" fo:country-asian="GB" fo:country-complex="SA"/>
    </style:style>
    <style:style style:name="P593" style:family="paragraph" style:parent-style-name="Normal">
      <style:paragraph-properties fo:line-height="100%" fo:margin-bottom="0cm"/>
    </style:style>
    <style:style style:name="T5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9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9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93_4" style:family="text">
      <style:text-properties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GB" fo:country-complex="SA"/>
    </style:style>
    <style:style style:name="T59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93_6" style:family="text">
      <style:text-properties style:font-name="Arial" fo:font-size="10.5pt" style:font-name-asian="Times New Roman" style:font-size-asian="10.5pt" style:font-name-complex="Arial" style:font-size-complex="10.5pt" fo:language="en" fo:language-asian="en" fo:language-complex="ar" fo:country="CA" fo:country-asian="CA" fo:country-complex="SA"/>
    </style:style>
    <style:style style:name="T59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P594" style:family="paragraph" style:parent-style-name="List_20_Paragraph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T5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T59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T59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 fo:font-weight="bold" style:font-weight-asian="bold" style:font-weight-complex="bold"/>
    </style:style>
    <style:style style:name="T59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T59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P595" style:family="paragraph" style:parent-style-name="List_20_Paragraph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T5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T59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T59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 fo:font-weight="bold" style:font-weight-asian="bold" style:font-weight-complex="bold"/>
    </style:style>
    <style:style style:name="T59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P596" style:family="paragraph" style:parent-style-name="List_20_Paragraph">
      <style:paragraph-properties fo:text-indent="-0.635cm" fo:line-height="100%" fo:margin-bottom="0cm" fo:margin-left="0.635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T5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T59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T59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 fo:font-weight="bold" style:font-weight-asian="bold" style:font-weight-complex="bold"/>
    </style:style>
    <style:style style:name="T59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GB" fo:country-complex="SA"/>
    </style:style>
    <style:style style:name="P597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98" style:family="paragraph" style:parent-style-name="Normal"/>
    <style:style style:name="T598_1" style:family="text">
      <style:text-properties fo:font-size="11pt" style:font-size-asian="11pt" style:font-name-complex="Arial" style:font-size-complex="11pt" fo:font-weight="bold" style:font-weight-asian="bold"/>
    </style:style>
    <style:style style:name="T598_2" style:family="text">
      <style:text-properties fo:font-size="11pt" style:font-size-asian="11pt" style:font-name-complex="Arial" style:font-size-complex="11pt" fo:font-weight="bold" style:font-weight-asian="bold"/>
    </style:style>
    <style:style style:name="T598_3" style:family="text">
      <style:text-properties fo:font-size="11pt" style:font-size-asian="11pt" style:font-name-complex="Arial" style:font-size-complex="11pt" fo:font-weight="bold" style:font-weight-asian="bold"/>
    </style:style>
    <style:style style:name="P599" style:family="paragraph" style:parent-style-name="Normal">
      <style:text-properties fo:font-size="10pt" style:font-size-asian="10pt" style:font-name-complex="Arial" style:font-size-complex="10pt"/>
    </style:style>
    <style:style style:name="P600" style:family="paragraph" style:parent-style-name="Normal"/>
    <style:style style:name="T600_1" style:family="text">
      <style:text-properties fo:font-size="10pt" style:font-size-asian="10pt" style:font-name-complex="Arial" style:font-size-complex="10pt"/>
    </style:style>
    <style:style style:name="P601" style:family="paragraph" style:parent-style-name="Normal">
      <style:text-properties fo:font-size="10pt" style:font-size-asian="10pt" style:font-name-complex="Arial" style:font-size-complex="10pt"/>
    </style:style>
    <style:style style:name="P602" style:family="paragraph" style:parent-style-name="Normal"/>
    <style:style style:name="T60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03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04" style:family="paragraph" style:parent-style-name="Normal"/>
    <style:style style:name="T60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04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04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04_4" style:family="text">
      <style:text-properties fo:font-size="10pt" style:font-size-asian="10pt" style:font-name-complex="Arial" style:font-size-complex="10pt"/>
    </style:style>
    <style:style style:name="T604_5" style:family="text">
      <style:text-properties fo:font-size="10pt" style:font-size-asian="10pt" style:font-name-complex="Arial" style:font-size-complex="10pt"/>
    </style:style>
    <style:style style:name="T604_6" style:family="text">
      <style:text-properties fo:font-size="10pt" style:font-size-asian="10pt" style:font-name-complex="Arial" style:font-size-complex="10pt"/>
    </style:style>
    <style:style style:name="T604_7" style:family="text">
      <style:text-properties fo:font-size="10pt" style:font-size-asian="10pt" style:font-name-complex="Arial" style:font-size-complex="10pt"/>
    </style:style>
    <style:style style:name="T604_8" style:family="text">
      <style:text-properties fo:font-size="10pt" style:font-size-asian="10pt" style:font-name-complex="Arial" style:font-size-complex="10pt"/>
    </style:style>
    <style:style style:name="T604_9" style:family="text">
      <style:text-properties fo:font-size="10pt" style:font-size-asian="10pt" style:font-name-complex="Arial" style:font-size-complex="10pt"/>
    </style:style>
    <style:style style:name="T604_10" style:family="text">
      <style:text-properties fo:font-size="10pt" style:font-size-asian="10pt" style:font-name-complex="Arial" style:font-size-complex="10pt"/>
    </style:style>
    <style:style style:name="P605" style:family="paragraph" style:parent-style-name="Normal">
      <style:text-properties fo:font-size="10pt" style:font-size-asian="10pt" style:font-name-complex="Arial" style:font-size-complex="10pt"/>
    </style:style>
    <style:style style:name="P606" style:family="paragraph" style:parent-style-name="Normal"/>
    <style:style style:name="T60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06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06_3" style:family="text">
      <style:text-properties fo:font-size="10pt" style:font-size-asian="10pt" style:font-name-complex="Arial" style:font-size-complex="10pt"/>
    </style:style>
    <style:style style:name="T606_4" style:family="text">
      <style:text-properties fo:font-size="10pt" style:font-size-asian="10pt" style:font-name-complex="Arial" style:font-size-complex="10pt"/>
    </style:style>
    <style:style style:name="T606_5" style:family="text">
      <style:text-properties fo:font-size="10pt" style:font-size-asian="10pt" style:font-name-complex="Arial" style:font-size-complex="10pt"/>
    </style:style>
    <style:style style:name="T606_6" style:family="text">
      <style:text-properties fo:font-size="10pt" style:font-size-asian="10pt" style:font-name-complex="Arial" style:font-size-complex="10pt"/>
    </style:style>
    <style:style style:name="T606_7" style:family="text">
      <style:text-properties fo:font-size="10pt" style:font-size-asian="10pt" style:font-name-complex="Arial" style:font-size-complex="10pt"/>
    </style:style>
    <style:style style:name="T606_8" style:family="text">
      <style:text-properties fo:font-size="10pt" style:font-size-asian="10pt" style:font-name-complex="Arial" style:font-size-complex="10pt"/>
    </style:style>
    <style:style style:name="T606_9" style:family="text">
      <style:text-properties fo:font-size="10pt" style:font-size-asian="10pt" style:font-name-complex="Arial" style:font-size-complex="10pt"/>
    </style:style>
    <style:style style:name="T606_10" style:family="text">
      <style:text-properties fo:font-size="10pt" style:font-size-asian="10pt" style:font-name-complex="Arial" style:font-size-complex="10pt"/>
    </style:style>
    <style:style style:name="T606_11" style:family="text">
      <style:text-properties fo:font-size="10pt" style:font-size-asian="10pt" style:font-name-complex="Arial" style:font-size-complex="10pt"/>
    </style:style>
    <style:style style:name="T606_12" style:family="text">
      <style:text-properties fo:font-size="10pt" style:font-size-asian="10pt" style:font-name-complex="Arial" style:font-size-complex="10pt"/>
    </style:style>
    <style:style style:name="P607" style:family="paragraph" style:parent-style-name="Normal">
      <style:text-properties fo:font-size="10pt" style:font-size-asian="10pt" style:font-name-complex="Arial" style:font-size-complex="10pt"/>
    </style:style>
    <style:style style:name="P608" style:family="paragraph" style:parent-style-name="Normal"/>
    <style:style style:name="T60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0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08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09" style:family="paragraph" style:parent-style-name="Normal"/>
    <style:style style:name="T609_1" style:family="text">
      <style:text-properties fo:font-size="10pt" style:font-size-asian="10pt" style:font-name-complex="Arial" style:font-size-complex="10pt"/>
    </style:style>
    <style:style style:name="P610" style:family="paragraph" style:parent-style-name="Normal">
      <style:text-properties fo:font-size="10pt" style:font-size-asian="10pt" style:font-name-complex="Arial" style:font-size-complex="10pt"/>
    </style:style>
    <style:style style:name="P611" style:family="paragraph" style:parent-style-name="Normal"/>
    <style:style style:name="T61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11_2" style:family="text">
      <style:text-properties fo:font-size="10pt" style:font-size-asian="10pt" style:font-name-complex="Arial" style:font-size-complex="10pt"/>
    </style:style>
    <style:style style:name="T611_3" style:family="text">
      <style:text-properties fo:font-size="10pt" style:font-size-asian="10pt" style:font-name-complex="Arial" style:font-size-complex="10pt"/>
    </style:style>
    <style:style style:name="T611_4" style:family="text">
      <style:text-properties fo:font-size="10pt" style:font-size-asian="10pt" style:font-name-complex="Arial" style:font-size-complex="10pt"/>
    </style:style>
    <style:style style:name="P612" style:family="paragraph" style:parent-style-name="Normal">
      <style:text-properties fo:font-size="10pt" style:font-size-asian="10pt" style:font-name-complex="Arial" style:font-size-complex="10pt"/>
    </style:style>
    <style:style style:name="P613" style:family="paragraph" style:parent-style-name="Normal"/>
    <style:style style:name="T61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13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13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13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14" style:family="paragraph" style:parent-style-name="Normal"/>
    <style:style style:name="T614_1" style:family="text">
      <style:text-properties fo:font-size="10pt" style:font-size-asian="10pt" style:font-name-complex="Arial" style:font-size-complex="10pt"/>
    </style:style>
    <style:style style:name="T614_2" style:family="text">
      <style:text-properties fo:font-size="10pt" style:font-size-asian="10pt" style:font-name-complex="Arial" style:font-size-complex="10pt"/>
    </style:style>
    <style:style style:name="T614_3" style:family="text">
      <style:text-properties fo:font-size="10pt" style:font-size-asian="10pt" style:font-name-complex="Arial" style:font-size-complex="10pt"/>
    </style:style>
    <style:style style:name="T614_4" style:family="text">
      <style:text-properties fo:font-size="10pt" style:font-size-asian="10pt" style:font-name-complex="Arial" style:font-size-complex="10pt"/>
    </style:style>
    <style:style style:name="T614_5" style:family="text">
      <style:text-properties fo:font-size="10pt" style:font-size-asian="10pt" style:font-name-complex="Arial" style:font-size-complex="10pt"/>
    </style:style>
    <style:style style:name="T614_6" style:family="text">
      <style:text-properties fo:font-size="10pt" style:font-size-asian="10pt" style:font-name-complex="Arial" style:font-size-complex="10pt"/>
    </style:style>
    <style:style style:name="P61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16" style:family="paragraph" style:parent-style-name="Normal"/>
    <style:style style:name="T61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16_2" style:family="text">
      <style:text-properties fo:font-size="10pt" style:font-size-asian="10pt" style:font-name-complex="Arial" style:font-size-complex="10pt"/>
    </style:style>
    <style:style style:name="T616_3" style:family="text">
      <style:text-properties fo:font-size="10pt" style:font-size-asian="10pt" style:font-name-complex="Arial" style:font-size-complex="10pt"/>
    </style:style>
    <style:style style:name="T616_4" style:family="text">
      <style:text-properties fo:font-size="10pt" style:font-size-asian="10pt" style:font-name-complex="Arial" style:font-size-complex="10pt"/>
    </style:style>
    <style:style style:name="T616_5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16_6" style:family="text">
      <style:text-properties fo:font-size="10pt" style:font-size-asian="10pt" style:font-name-complex="Arial" style:font-size-complex="10pt"/>
    </style:style>
    <style:style style:name="P617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18" style:family="paragraph" style:parent-style-name="Normal"/>
    <style:style style:name="T61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1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19" style:family="paragraph" style:parent-style-name="Normal"/>
    <style:style style:name="T619_1" style:family="text">
      <style:text-properties fo:font-size="10pt" style:font-size-asian="10pt" style:font-name-complex="Arial" style:font-size-complex="10pt"/>
    </style:style>
    <style:style style:name="T619_2" style:family="text">
      <style:text-properties fo:font-size="10pt" style:font-size-asian="10pt" style:font-name-complex="Arial" style:font-size-complex="10pt"/>
    </style:style>
    <style:style style:name="T619_3" style:family="text">
      <style:text-properties fo:font-size="10pt" style:font-size-asian="10pt" style:font-name-complex="Arial" style:font-size-complex="10pt"/>
    </style:style>
    <style:style style:name="T619_4" style:family="text">
      <style:text-properties fo:font-size="10pt" style:font-size-asian="10pt" style:font-name-complex="Arial" style:font-size-complex="10pt"/>
    </style:style>
    <style:style style:name="P620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21" style:family="paragraph" style:parent-style-name="Normal"/>
    <style:style style:name="T62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22" style:family="paragraph" style:parent-style-name="Normal"/>
    <style:style style:name="T622_1" style:family="text">
      <style:text-properties fo:font-size="10pt" style:font-size-asian="10pt" style:font-name-complex="Arial" style:font-size-complex="10pt"/>
    </style:style>
    <style:style style:name="T622_2" style:family="text">
      <style:text-properties fo:font-size="10pt" style:font-size-asian="10pt" style:font-name-complex="Arial" style:font-size-complex="10pt" fo:language="en" fo:country="CA"/>
    </style:style>
    <style:style style:name="T622_3" style:family="text">
      <style:text-properties fo:font-size="10pt" style:font-size-asian="10pt" style:font-name-complex="Arial" style:font-size-complex="10pt" fo:language="en" fo:country="CA"/>
    </style:style>
    <style:style style:name="T622_4" style:family="text">
      <style:text-properties fo:font-size="10pt" style:font-size-asian="10pt" style:font-name-complex="Arial" style:font-size-complex="10pt"/>
    </style:style>
    <style:style style:name="T622_5" style:family="text">
      <style:text-properties fo:font-size="10pt" style:font-size-asian="10pt" style:font-name-complex="Arial" style:font-size-complex="10pt"/>
    </style:style>
    <style:style style:name="T622_6" style:family="text">
      <style:text-properties fo:font-size="10pt" style:font-size-asian="10pt" style:font-name-complex="Arial" style:font-size-complex="10pt"/>
    </style:style>
    <style:style style:name="T622_7" style:family="text">
      <style:text-properties fo:font-size="10pt" style:font-size-asian="10pt" style:font-name-complex="Arial" style:font-size-complex="10pt"/>
    </style:style>
    <style:style style:name="T622_8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22_9" style:family="text">
      <style:text-properties fo:font-size="10pt" style:font-size-asian="10pt" style:font-name-complex="Arial" style:font-size-complex="10pt"/>
    </style:style>
    <style:style style:name="T622_10" style:family="text">
      <style:text-properties fo:font-size="10pt" style:font-size-asian="10pt" style:font-name-complex="Arial" style:font-size-complex="10pt"/>
    </style:style>
    <style:style style:name="T622_11" style:family="text">
      <style:text-properties fo:font-size="10pt" style:font-size-asian="10pt" style:font-name-complex="Arial" style:font-size-complex="10pt"/>
    </style:style>
    <style:style style:name="T622_12" style:family="text">
      <style:text-properties fo:font-size="10pt" style:font-size-asian="10pt" style:font-name-complex="Arial" style:font-size-complex="10pt"/>
    </style:style>
    <style:style style:name="T622_13" style:family="text">
      <style:text-properties fo:font-size="10pt" style:font-size-asian="10pt" style:font-name-complex="Arial" style:font-size-complex="10pt"/>
    </style:style>
    <style:style style:name="T622_14" style:family="text">
      <style:text-properties fo:font-size="10pt" style:font-size-asian="10pt" style:font-name-complex="Arial" style:font-size-complex="10pt"/>
    </style:style>
    <style:style style:name="T622_15" style:family="text">
      <style:text-properties fo:font-size="10pt" style:font-size-asian="10pt" style:font-name-complex="Arial" style:font-size-complex="10pt"/>
    </style:style>
    <style:style style:name="P623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Table24" style:family="table">
      <style:table-properties table:align="left" style:width="16.157cm" fo:margin-left="-0.265cm"/>
    </style:style>
    <style:style style:name="Column65" style:family="table-column">
      <style:table-column-properties style:column-width="2.748cm"/>
    </style:style>
    <style:style style:name="Column66" style:family="table-column">
      <style:table-column-properties style:column-width="0.923cm"/>
    </style:style>
    <style:style style:name="Column67" style:family="table-column">
      <style:table-column-properties style:column-width="3.046cm"/>
    </style:style>
    <style:style style:name="Column68" style:family="table-column">
      <style:table-column-properties style:column-width="5.11cm"/>
    </style:style>
    <style:style style:name="Column69" style:family="table-column">
      <style:table-column-properties style:column-width="4.33cm"/>
    </style:style>
    <style:style style:name="Row67" style:family="table-row">
      <style:table-row-properties style:min-row-height="0.847cm"/>
    </style:style>
    <style:style style:name="Cell181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24" style:family="paragraph" style:parent-style-name="Normal">
      <style:paragraph-properties fo:line-height="100%" fo:margin-bottom="0cm"/>
    </style:style>
    <style:style style:name="T6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2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Cell182" style:family="table-cell">
      <style:table-cell-properties fo:background-color="#ffffff" style:vertical-align="top" fo:border-top="#000000 0.026cm solid" fo:border-bottom="#000000 0.026cm solid" fo:border-left="#000000 0.026cm solid" fo:border-right="#000000 0.026cm solid" fo:wrap-option="wrap"/>
    </style:style>
    <style:style style:name="P625" style:family="paragraph" style:parent-style-name="Normal">
      <style:paragraph-properties fo:line-height="100%" fo:margin-bottom="0cm"/>
    </style:style>
    <style:style style:name="T6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68" style:family="table-row">
      <style:table-row-properties style:min-row-height="0.609cm"/>
    </style:style>
    <style:style style:name="Cell183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26" style:family="paragraph" style:parent-style-name="Normal">
      <style:paragraph-properties fo:line-height="100%" fo:margin-bottom="0cm"/>
    </style:style>
    <style:style style:name="T6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2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Cell18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7" style:family="paragraph" style:parent-style-name="Normal">
      <style:paragraph-properties fo:line-height="100%" fo:margin-bottom="0cm"/>
    </style:style>
    <style:style style:name="T6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2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Cell185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28" style:family="paragraph" style:parent-style-name="Normal">
      <style:paragraph-properties fo:line-height="100%" fo:margin-bottom="0cm"/>
    </style:style>
    <style:style style:name="T6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2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Cell18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9" style:family="paragraph" style:parent-style-name="Normal">
      <style:paragraph-properties fo:line-height="100%" fo:margin-bottom="0cm"/>
    </style:style>
    <style:style style:name="T6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T629_2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 fo:font-weight="bold" style:font-weight-asian="bold" style:font-weight-complex="bold"/>
    </style:style>
    <style:style style:name="T62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 fo:font-weight="bold" style:font-weight-asian="bold" style:font-weight-complex="bold"/>
    </style:style>
    <style:style style:name="T62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63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63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Row69" style:family="table-row">
      <style:table-row-properties style:min-row-height="0.609cm"/>
    </style:style>
    <style:style style:name="Cell187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32" style:family="paragraph" style:parent-style-name="Normal">
      <style:paragraph-properties fo:line-height="100%" fo:margin-bottom="0cm"/>
    </style:style>
    <style:style style:name="T6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3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Cell18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33" style:family="paragraph" style:parent-style-name="Normal">
      <style:paragraph-properties fo:line-height="100%" fo:margin-bottom="0cm"/>
    </style:style>
    <style:style style:name="T6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Cell189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34" style:family="paragraph" style:parent-style-name="Normal">
      <style:paragraph-properties fo:line-height="100%" fo:margin-bottom="0cm"/>
    </style:style>
    <style:style style:name="T6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3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Cell19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35" style:family="paragraph" style:parent-style-name="Normal">
      <style:paragraph-properties fo:line-height="100%" fo:margin-bottom="0cm"/>
    </style:style>
    <style:style style:name="T6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P636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25" style:family="table">
      <style:table-properties table:align="left" style:width="16.494cm" fo:margin-left="0cm"/>
    </style:style>
    <style:style style:name="Column70" style:family="table-column">
      <style:table-column-properties style:column-width="3.992cm"/>
    </style:style>
    <style:style style:name="Column71" style:family="table-column">
      <style:table-column-properties style:column-width="4.454cm"/>
    </style:style>
    <style:style style:name="Column72" style:family="table-column">
      <style:table-column-properties style:column-width="8.049cm"/>
    </style:style>
    <style:style style:name="Row70" style:family="table-row">
      <style:table-row-properties style:min-row-height="0.482cm"/>
    </style:style>
    <style:style style:name="Cell1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line-height="100%" fo:margin-bottom="0cm"/>
    </style:style>
    <style:style style:name="T6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line-height="100%" fo:margin-bottom="0cm"/>
    </style:style>
    <style:style style:name="T6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line-height="100%" fo:margin-bottom="0cm"/>
    </style:style>
    <style:style style:name="T6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71" style:family="table-row"/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line-height="100%" fo:margin-bottom="0cm"/>
    </style:style>
    <style:style style:name="T6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72" style:family="table-row"/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line-height="100%" fo:margin-bottom="0cm"/>
    </style:style>
    <style:style style:name="T6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43_2" style:family="text" style:parent-style-name="Normal">
      <style:text-properties fo:font-size="10pt" style:font-size-asian="10pt" style:font-name-complex="Arial" style:font-size-complex="10pt"/>
    </style:style>
    <style:style style:name="P644" style:family="paragraph" style:parent-style-name="Footnote_20_text"/>
    <style:style style:name="T644_1" style:family="text">
      <style:text-properties fo:font-size="9pt" style:font-size-asian="9pt" style:font-name-complex="Arial" style:font-size-complex="9pt"/>
    </style:style>
    <style:style style:name="T644_2" style:family="text">
      <style:text-properties style:font-name="Cambria Math" fo:font-size="9pt" style:font-size-asian="9pt" style:font-name-complex="Cambria Math" style:font-size-complex="9pt"/>
    </style:style>
    <style:style style:name="T644_3" style:family="text">
      <style:text-properties fo:font-size="9pt" style:font-size-asian="9pt" style:font-name-complex="Arial" style:font-size-complex="9pt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line-height="100%" fo:margin-bottom="0cm"/>
    </style:style>
    <style:style style:name="T6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line-height="100%" fo:margin-bottom="0cm"/>
    </style:style>
    <style:style style:name="T6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64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47" style:family="paragraph" style:parent-style-name="Normal"/>
    <style:style style:name="T64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4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649" style:family="paragraph" style:parent-style-name="Normal"/>
    <style:style style:name="T649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649_2" style:family="text">
      <style:text-properties fo:font-size="10pt" style:font-name-asian="Arial" style:font-size-asian="10pt" style:font-name-complex="Arial" style:font-size-complex="10pt"/>
    </style:style>
    <style:style style:name="T649_3" style:family="text">
      <style:text-properties fo:font-size="10pt" style:font-name-asian="Arial" style:font-size-asian="10pt" style:font-name-complex="Arial" style:font-size-complex="10pt"/>
    </style:style>
    <style:style style:name="T649_4" style:family="text">
      <style:text-properties fo:font-size="10pt" style:font-name-asian="Arial" style:font-size-asian="10pt" style:font-name-complex="Arial" style:font-size-complex="10pt"/>
    </style:style>
    <style:style style:name="T649_5" style:family="text">
      <style:text-properties fo:font-size="10pt" style:font-name-asian="Arial" style:font-size-asian="10pt" style:font-name-complex="Arial" style:font-size-complex="10pt"/>
    </style:style>
    <style:style style:name="T649_6" style:family="text">
      <style:text-properties fo:font-size="10pt" style:font-name-asian="Arial" style:font-size-asian="10pt" style:font-name-complex="Arial" style:font-size-complex="10pt"/>
    </style:style>
    <style:style style:name="T649_7" style:family="text">
      <style:text-properties fo:font-size="10.5pt" style:font-size-asian="10.5pt" style:font-name-complex="Arial" style:font-size-complex="10.5pt"/>
    </style:style>
    <style:style style:name="T649_8" style:family="text">
      <style:text-properties fo:font-size="10pt" style:font-name-asian="Arial" style:font-size-asian="10pt" style:font-name-complex="Arial" style:font-size-complex="10pt"/>
    </style:style>
    <style:style style:name="T649_9" style:family="text">
      <style:text-properties fo:font-size="10pt" style:font-name-asian="Arial" style:font-size-asian="10pt" style:font-name-complex="Arial" style:font-size-complex="10pt"/>
    </style:style>
    <style:style style:name="P65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651" style:family="paragraph" style:parent-style-name="Normal"/>
    <style:style style:name="T651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651_2" style:family="text">
      <style:text-properties fo:font-size="10pt" style:font-name-asian="Arial" style:font-size-asian="10pt" style:font-name-complex="Arial" style:font-size-complex="10pt"/>
    </style:style>
    <style:style style:name="T651_3" style:family="text">
      <style:text-properties fo:font-size="10pt" style:font-name-asian="Arial" style:font-size-asian="10pt" style:font-name-complex="Arial" style:font-size-complex="10pt"/>
    </style:style>
    <style:style style:name="T651_4" style:family="text">
      <style:text-properties fo:font-size="10pt" style:font-name-asian="Arial" style:font-size-asian="10pt" style:font-name-complex="Arial" style:font-size-complex="10pt"/>
    </style:style>
    <style:style style:name="T651_5" style:family="text">
      <style:text-properties fo:font-size="10pt" style:font-name-asian="Arial" style:font-size-asian="10pt" style:font-name-complex="Arial" style:font-size-complex="10pt"/>
    </style:style>
    <style:style style:name="T651_6" style:family="text">
      <style:text-properties fo:font-size="10pt" style:font-name-asian="Arial" style:font-size-asian="10pt" style:font-name-complex="Arial" style:font-size-complex="10pt"/>
    </style:style>
    <style:style style:name="T651_7" style:family="text">
      <style:text-properties fo:font-size="10pt" style:font-name-asian="Arial" style:font-size-asian="10pt" style:font-name-complex="Arial" style:font-size-complex="10pt"/>
    </style:style>
    <style:style style:name="T651_8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651_9" style:family="text">
      <style:text-properties fo:font-size="10pt" style:font-name-asian="Arial" style:font-size-asian="10pt" style:font-name-complex="Arial" style:font-size-complex="10pt"/>
    </style:style>
    <style:style style:name="T651_10" style:family="text">
      <style:text-properties fo:font-size="10pt" style:font-name-asian="Arial" style:font-size-asian="10pt" style:font-name-complex="Arial" style:font-size-complex="10pt"/>
    </style:style>
    <style:style style:name="T651_11" style:family="text">
      <style:text-properties fo:font-size="10pt" style:font-name-asian="Arial" style:font-size-asian="10pt" style:font-name-complex="Arial" style:font-size-complex="10pt"/>
    </style:style>
    <style:style style:name="P65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653" style:family="paragraph" style:parent-style-name="Normal"/>
    <style:style style:name="T65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53_2" style:family="text">
      <style:text-properties fo:font-size="10pt" style:font-size-asian="10pt" style:font-name-complex="Arial" style:font-size-complex="10pt"/>
    </style:style>
    <style:style style:name="T653_3" style:family="text">
      <style:text-properties fo:font-size="10pt" style:font-name-asian="Arial" style:font-size-asian="10pt" style:font-name-complex="Arial" style:font-size-complex="10pt"/>
    </style:style>
    <style:style style:name="T653_4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653_5" style:family="text">
      <style:text-properties fo:font-size="10pt" style:font-name-asian="Arial" style:font-size-asian="10pt" style:font-name-complex="Arial" style:font-size-complex="10pt"/>
    </style:style>
    <style:style style:name="P654" style:family="paragraph" style:parent-style-name="List_20_Paragraph">
      <style:paragraph-properties fo:margin-bottom="0cm"/>
    </style:style>
    <style:style style:name="T654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4_2" style:family="text"/>
    <style:style style:name="T654_3" style:family="text" style:parent-style-name="Internet_20_link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4_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4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4_6" style:family="text">
      <style:text-properties fo:font-size="10pt" style:font-name-asian="Arial" style:font-size-asian="10pt" style:font-name-complex="Arial"/>
    </style:style>
    <style:style style:name="T654_7" style:family="text">
      <style:text-properties fo:font-size="10pt" style:font-name-asian="Arial" style:font-size-asian="10pt" style:font-name-complex="Arial"/>
    </style:style>
    <style:style style:name="T654_8" style:family="text">
      <style:text-properties fo:font-size="10pt" style:font-name-asian="Arial" style:font-size-asian="10pt" style:font-name-complex="Arial"/>
    </style:style>
    <style:style style:name="T654_9" style:family="text">
      <style:text-properties fo:font-size="10pt" style:font-name-asian="Arial" style:font-size-asian="10pt" style:font-name-complex="Arial"/>
    </style:style>
    <style:style style:name="T654_10" style:family="text">
      <style:text-properties fo:font-size="10pt" style:font-name-asian="Arial" style:font-size-asian="10pt" style:font-name-complex="Arial"/>
    </style:style>
    <style:style style:name="T654_11" style:family="text">
      <style:text-properties fo:font-size="10pt" style:font-name-asian="Arial" style:font-size-asian="10pt" style:font-name-complex="Arial"/>
    </style:style>
    <style:style style:name="T654_12" style:family="text">
      <style:text-properties fo:font-size="10pt" style:font-name-asian="Arial" style:font-size-asian="10pt" style:font-name-complex="Arial"/>
    </style:style>
    <style:style style:name="T654_13" style:family="text">
      <style:text-properties fo:font-size="10pt" style:font-name-asian="Arial" style:font-size-asian="10pt" style:font-name-complex="Arial"/>
    </style:style>
    <style:style style:name="T654_14" style:family="text">
      <style:text-properties fo:font-size="10pt" style:font-name-asian="Arial" style:font-size-asian="10pt" style:font-name-complex="Arial"/>
    </style:style>
    <style:style style:name="T654_15" style:family="text">
      <style:text-properties fo:font-size="10pt" style:font-name-asian="Arial" style:font-size-asian="10pt" style:font-name-complex="Arial"/>
    </style:style>
    <style:style style:name="P655" style:family="paragraph" style:parent-style-name="List_20_Paragraph">
      <style:paragraph-properties fo:margin-bottom="0cm" fo:margin-left="0.635cm"/>
    </style:style>
    <style:style style:name="T655_1" style:family="text">
      <style:text-properties fo:font-size="10pt" style:font-name-asian="Arial" style:font-size-asian="10pt" style:font-name-complex="Arial"/>
    </style:style>
    <style:style style:name="T655_2" style:family="text">
      <style:text-properties fo:font-size="10pt" style:font-name-asian="Arial" style:font-size-asian="10pt" style:font-name-complex="Arial"/>
    </style:style>
    <style:style style:name="T655_3" style:family="text">
      <style:text-properties fo:font-size="10pt" style:font-name-asian="Arial" style:font-size-asian="10pt" style:font-name-complex="Arial"/>
    </style:style>
    <style:style style:name="T655_4" style:family="text">
      <style:text-properties fo:font-size="10pt" style:font-name-asian="Arial" style:font-size-asian="10pt" style:font-name-complex="Arial"/>
    </style:style>
    <style:style style:name="T655_5" style:family="text">
      <style:text-properties fo:font-size="10pt" style:font-name-asian="Arial" style:font-size-asian="10pt" style:font-name-complex="Arial"/>
    </style:style>
    <style:style style:name="P656" style:family="paragraph" style:parent-style-name="List_20_Paragraph">
      <style:paragraph-properties fo:margin-bottom="0cm"/>
    </style:style>
    <style:style style:name="T656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6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6_3" style:family="text"/>
    <style:style style:name="T656_4" style:family="text" style:parent-style-name="Internet_20_link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6_5" style:family="text" style:parent-style-name="Internet_20_link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6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6_7" style:family="text">
      <style:text-properties fo:font-size="10pt" style:font-name-asian="Arial" style:font-size-asian="10pt" style:font-name-complex="Arial"/>
    </style:style>
    <style:style style:name="T656_8" style:family="text">
      <style:text-properties fo:font-size="10pt" style:font-name-asian="Arial" style:font-size-asian="10pt" style:font-name-complex="Arial"/>
    </style:style>
    <style:style style:name="T656_9" style:family="text">
      <style:text-properties fo:font-size="10pt" style:font-name-asian="Arial" style:font-size-asian="10pt" style:font-name-complex="Arial"/>
    </style:style>
    <style:style style:name="T656_10" style:family="text">
      <style:text-properties fo:font-size="10pt" style:font-name-asian="Arial" style:font-size-asian="10pt" style:font-name-complex="Arial"/>
    </style:style>
    <style:style style:name="T656_11" style:family="text">
      <style:text-properties fo:font-size="10pt" style:font-name-asian="Arial" style:font-size-asian="10pt" style:font-name-complex="Arial"/>
    </style:style>
    <style:style style:name="T656_12" style:family="text">
      <style:text-properties fo:font-size="10pt" style:font-name-asian="Arial" style:font-size-asian="10pt" style:font-name-complex="Arial"/>
    </style:style>
    <style:style style:name="T656_13" style:family="text">
      <style:text-properties fo:font-size="10pt" style:font-name-asian="Arial" style:font-size-asian="10pt" style:font-name-complex="Arial"/>
    </style:style>
    <style:style style:name="T656_14" style:family="text">
      <style:text-properties fo:font-size="10pt" style:font-name-asian="Arial" style:font-size-asian="10pt" style:font-name-complex="Arial"/>
    </style:style>
    <style:style style:name="T656_15" style:family="text">
      <style:text-properties fo:font-size="10pt" style:font-name-asian="Arial" style:font-size-asian="10pt" style:font-name-complex="Arial"/>
    </style:style>
    <style:style style:name="T656_16" style:family="text">
      <style:text-properties fo:font-size="10pt" style:font-name-asian="Arial" style:font-size-asian="10pt" style:font-name-complex="Arial"/>
    </style:style>
    <style:style style:name="T656_17" style:family="text">
      <style:text-properties fo:font-size="10pt" style:font-name-asian="Arial" style:font-size-asian="10pt" style:font-name-complex="Arial"/>
    </style:style>
    <style:style style:name="T656_18" style:family="text">
      <style:text-properties fo:font-size="10pt" style:font-name-asian="Arial" style:font-size-asian="10pt" style:font-name-complex="Arial"/>
    </style:style>
    <style:style style:name="T656_19" style:family="text">
      <style:text-properties fo:font-size="10pt" style:font-name-asian="Arial" style:font-size-asian="10pt" style:font-name-complex="Arial"/>
    </style:style>
    <style:style style:name="P657" style:family="paragraph" style:parent-style-name="List_20_Paragraph">
      <style:paragraph-properties fo:margin-bottom="0cm" fo:margin-left="0.635cm"/>
    </style:style>
    <style:style style:name="T657_1" style:family="text">
      <style:text-properties fo:font-size="10pt" style:font-name-asian="Arial" style:font-size-asian="10pt" style:font-name-complex="Arial"/>
    </style:style>
    <style:style style:name="T657_2" style:family="text">
      <style:text-properties fo:font-size="10pt" style:font-name-asian="Arial" style:font-size-asian="10pt" style:font-name-complex="Arial"/>
    </style:style>
    <style:style style:name="T657_3" style:family="text">
      <style:text-properties fo:font-size="10pt" style:font-name-asian="Arial" style:font-size-asian="10pt" style:font-name-complex="Arial"/>
    </style:style>
    <style:style style:name="T657_4" style:family="text">
      <style:text-properties fo:font-size="10pt" style:font-name-asian="Arial" style:font-size-asian="10pt" style:font-name-complex="Arial"/>
    </style:style>
    <style:style style:name="T657_5" style:family="text">
      <style:text-properties fo:font-size="10pt" style:font-name-asian="Arial" style:font-size-asian="10pt" style:font-name-complex="Arial"/>
    </style:style>
    <style:style style:name="T657_6" style:family="text">
      <style:text-properties fo:font-size="10pt" style:font-name-asian="Arial" style:font-size-asian="10pt" style:font-name-complex="Arial"/>
    </style:style>
    <style:style style:name="T657_7" style:family="text">
      <style:text-properties fo:font-size="10pt" style:font-name-asian="Arial" style:font-size-asian="10pt" style:font-name-complex="Arial"/>
    </style:style>
    <style:style style:name="T657_8" style:family="text">
      <style:text-properties fo:font-size="10pt" style:font-name-asian="Arial" style:font-size-asian="10pt" style:font-name-complex="Arial"/>
    </style:style>
    <style:style style:name="T657_9" style:family="text">
      <style:text-properties fo:font-size="10pt" style:font-name-asian="Arial" style:font-size-asian="10pt" style:font-name-complex="Arial"/>
    </style:style>
    <style:style style:name="T657_10" style:family="text">
      <style:text-properties fo:font-size="10pt" style:font-name-asian="Arial" style:font-size-asian="10pt" style:font-name-complex="Arial"/>
    </style:style>
    <style:style style:name="T657_11" style:family="text">
      <style:text-properties fo:font-size="10pt" style:font-name-asian="Arial" style:font-size-asian="10pt" style:font-name-complex="Arial"/>
    </style:style>
    <style:style style:name="T657_12" style:family="text">
      <style:text-properties fo:font-size="10pt" style:font-name-asian="Arial" style:font-size-asian="10pt" style:font-name-complex="Arial"/>
    </style:style>
    <style:style style:name="T657_13" style:family="text">
      <style:text-properties fo:font-size="10pt" style:font-name-asian="Arial" style:font-size-asian="10pt" style:font-name-complex="Arial"/>
    </style:style>
    <style:style style:name="P658" style:family="paragraph" style:parent-style-name="List_20_Paragraph">
      <style:paragraph-properties fo:margin-bottom="0cm"/>
    </style:style>
    <style:style style:name="T658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8_2" style:family="text"/>
    <style:style style:name="T658_3" style:family="text" style:parent-style-name="Internet_20_link">
      <style:text-properties fo:font-size="10pt" style:font-size-asian="10pt" style:font-name-complex="Arial" fo:font-weight="bold" style:font-weight-asian="bold" style:font-weight-complex="bold"/>
    </style:style>
    <style:style style:name="T658_4" style:family="text">
      <style:text-properties fo:font-size="10pt" style:font-size-asian="10pt" style:font-name-complex="Arial" fo:font-weight="bold" style:font-weight-asian="bold" style:font-weight-complex="bold"/>
    </style:style>
    <style:style style:name="T658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8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8_7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8_8" style:family="text">
      <style:text-properties fo:font-size="10pt" style:font-name-asian="Arial" style:font-size-asian="10pt" style:font-name-complex="Arial"/>
    </style:style>
    <style:style style:name="T658_9" style:family="text">
      <style:text-properties fo:font-size="10pt" style:font-name-asian="Arial" style:font-size-asian="10pt" style:font-name-complex="Arial"/>
    </style:style>
    <style:style style:name="T658_10" style:family="text">
      <style:text-properties fo:font-size="10pt" style:font-name-asian="Arial" style:font-size-asian="10pt" style:font-name-complex="Arial"/>
    </style:style>
    <style:style style:name="T658_11" style:family="text">
      <style:text-properties fo:font-size="10pt" style:font-name-asian="Arial" style:font-size-asian="10pt" style:font-name-complex="Arial"/>
    </style:style>
    <style:style style:name="T658_12" style:family="text">
      <style:text-properties fo:font-size="10pt" style:font-name-asian="Arial" style:font-size-asian="10pt" style:font-name-complex="Arial"/>
    </style:style>
    <style:style style:name="T658_13" style:family="text">
      <style:text-properties fo:font-size="10pt" style:font-name-asian="Arial" style:font-size-asian="10pt" style:font-name-complex="Arial"/>
    </style:style>
    <style:style style:name="T658_14" style:family="text">
      <style:text-properties fo:font-size="10pt" style:font-name-asian="Arial" style:font-size-asian="10pt" style:font-name-complex="Arial"/>
    </style:style>
    <style:style style:name="T658_15" style:family="text">
      <style:text-properties fo:font-size="10pt" style:font-name-asian="Arial" style:font-size-asian="10pt" style:font-name-complex="Arial"/>
    </style:style>
    <style:style style:name="T658_16" style:family="text">
      <style:text-properties fo:font-size="10pt" style:font-name-asian="Arial" style:font-size-asian="10pt" style:font-name-complex="Arial"/>
    </style:style>
    <style:style style:name="P659" style:family="paragraph" style:parent-style-name="List_20_Paragraph">
      <style:paragraph-properties fo:margin-bottom="0cm" fo:margin-left="0.635cm"/>
    </style:style>
    <style:style style:name="T659_1" style:family="text">
      <style:text-properties fo:font-size="10pt" style:font-name-asian="Arial" style:font-size-asian="10pt" style:font-name-complex="Arial"/>
    </style:style>
    <style:style style:name="T659_2" style:family="text">
      <style:text-properties fo:font-size="10pt" style:font-name-asian="Arial" style:font-size-asian="10pt" style:font-name-complex="Arial"/>
    </style:style>
    <style:style style:name="T659_3" style:family="text">
      <style:text-properties fo:font-size="10pt" style:font-name-asian="Arial" style:font-size-asian="10pt" style:font-name-complex="Arial"/>
    </style:style>
    <style:style style:name="T659_4" style:family="text">
      <style:text-properties fo:font-size="10pt" style:font-name-asian="Arial" style:font-size-asian="10pt" style:font-name-complex="Arial"/>
    </style:style>
    <style:style style:name="T659_5" style:family="text">
      <style:text-properties fo:font-size="10pt" style:font-name-asian="Arial" style:font-size-asian="10pt" style:font-name-complex="Arial"/>
    </style:style>
    <style:style style:name="T659_6" style:family="text">
      <style:text-properties fo:font-size="10pt" style:font-name-asian="Arial" style:font-size-asian="10pt" style:font-name-complex="Arial"/>
    </style:style>
    <style:style style:name="T659_7" style:family="text">
      <style:text-properties fo:font-size="10pt" style:font-name-asian="Arial" style:font-size-asian="10pt" style:font-name-complex="Arial"/>
    </style:style>
    <style:style style:name="T659_8" style:family="text">
      <style:text-properties fo:font-size="10pt" style:font-name-asian="Arial" style:font-size-asian="10pt" style:font-name-complex="Arial"/>
    </style:style>
    <style:style style:name="T659_9" style:family="text">
      <style:text-properties fo:font-size="10pt" style:font-name-asian="Arial" style:font-size-asian="10pt" style:font-name-complex="Arial"/>
    </style:style>
    <style:style style:name="T659_10" style:family="text">
      <style:text-properties fo:font-size="10pt" style:font-name-asian="Arial" style:font-size-asian="10pt" style:font-name-complex="Arial"/>
    </style:style>
    <style:style style:name="P660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661" style:family="paragraph" style:parent-style-name="Normal"/>
    <style:style style:name="T661_1" style:family="text">
      <style:text-properties fo:font-size="11pt" style:font-size-asian="11pt" style:font-name-complex="Arial" style:font-size-complex="11pt" fo:font-weight="bold" style:font-weight-asian="bold"/>
    </style:style>
    <style:style style:name="T661_2" style:family="text">
      <style:text-properties fo:font-size="11pt" style:font-size-asian="11pt" style:font-name-complex="Arial" style:font-size-complex="11pt" fo:font-weight="bold" style:font-weight-asian="bold"/>
    </style:style>
    <style:style style:name="T661_3" style:family="text">
      <style:text-properties fo:font-size="11pt" style:font-size-asian="11pt" style:font-name-complex="Arial" style:font-size-complex="11pt" fo:font-weight="bold" style:font-weight-asian="bold"/>
    </style:style>
    <style:style style:name="P662" style:family="paragraph" style:parent-style-name="Normal">
      <style:text-properties fo:font-size="10pt" style:font-size-asian="10pt" style:font-name-complex="Arial" style:font-size-complex="10pt"/>
    </style:style>
    <style:style style:name="P663" style:family="paragraph" style:parent-style-name="Normal"/>
    <style:style style:name="T663_1" style:family="text">
      <style:text-properties fo:font-size="10pt" style:font-size-asian="10pt" style:font-name-complex="Arial" style:font-size-complex="10pt"/>
    </style:style>
    <style:style style:name="T663_2" style:family="text">
      <style:text-properties fo:font-size="10pt" style:font-size-asian="10pt" style:font-name-complex="Arial" style:font-size-complex="10pt"/>
    </style:style>
    <style:style style:name="T663_3" style:family="text">
      <style:text-properties fo:font-size="10pt" style:font-size-asian="10pt" style:font-name-complex="Arial" style:font-size-complex="10pt"/>
    </style:style>
    <style:style style:name="P664" style:family="paragraph" style:parent-style-name="Normal">
      <style:text-properties fo:font-size="10pt" style:font-size-asian="10pt" style:font-name-complex="Arial" style:font-size-complex="10pt"/>
    </style:style>
    <style:style style:name="P665" style:family="paragraph" style:parent-style-name="Normal"/>
    <style:style style:name="T66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66" style:family="paragraph" style:parent-style-name="Normal">
      <style:text-properties fo:font-size="11pt" style:font-size-asian="11pt" style:font-name-complex="Arial" style:font-size-complex="11pt"/>
    </style:style>
    <style:style style:name="P667" style:family="paragraph" style:parent-style-name="Normal"/>
    <style:style style:name="T667_1" style:family="text">
      <style:text-properties fo:font-size="10pt" style:font-size-asian="10pt" style:font-name-complex="Arial" style:font-size-complex="10pt" fo:font-weight="bold" style:font-weight-asian="bold"/>
    </style:style>
    <style:style style:name="T667_2" style:family="text">
      <style:text-properties fo:font-size="10pt" style:font-size-asian="10pt" style:font-name-complex="Arial" style:font-size-complex="10pt" fo:font-weight="bold" style:font-weight-asian="bold"/>
    </style:style>
    <style:style style:name="T667_3" style:family="text">
      <style:text-properties fo:font-size="10pt" style:font-size-asian="10pt" style:font-name-complex="Arial" style:font-size-complex="10pt" fo:font-weight="bold" style:font-weight-asian="bold"/>
    </style:style>
    <style:style style:name="T667_4" style:family="text">
      <style:text-properties fo:font-size="10pt" style:font-size-asian="10pt" style:font-name-complex="Arial" style:font-size-complex="10pt"/>
    </style:style>
    <style:style style:name="T667_5" style:family="text">
      <style:text-properties fo:font-size="10pt" style:font-size-asian="10pt" style:font-name-complex="Arial" style:font-size-complex="10pt"/>
    </style:style>
    <style:style style:name="T667_6" style:family="text">
      <style:text-properties fo:font-size="10pt" style:font-size-asian="10pt" style:font-name-complex="Arial" style:font-size-complex="10pt"/>
    </style:style>
    <style:style style:name="T667_7" style:family="text">
      <style:text-properties fo:font-size="10pt" style:font-size-asian="10pt" style:font-name-complex="Arial" style:font-size-complex="10pt"/>
    </style:style>
    <style:style style:name="T667_8" style:family="text">
      <style:text-properties fo:font-size="10pt" style:font-size-asian="10pt" style:font-name-complex="Arial" style:font-size-complex="10pt"/>
    </style:style>
    <style:style style:name="T667_9" style:family="text">
      <style:text-properties fo:font-size="10pt" style:font-size-asian="10pt" style:font-name-complex="Arial" style:font-size-complex="10pt"/>
    </style:style>
    <style:style style:name="T667_10" style:family="text">
      <style:text-properties fo:font-size="10pt" style:font-size-asian="10pt" style:font-name-complex="Arial" style:font-size-complex="10pt"/>
    </style:style>
    <style:style style:name="T667_11" style:family="text">
      <style:text-properties fo:font-size="10pt" style:font-size-asian="10pt" style:font-name-complex="Arial" style:font-size-complex="10pt"/>
    </style:style>
    <style:style style:name="T667_12" style:family="text">
      <style:text-properties fo:font-size="10pt" style:font-size-asian="10pt" style:font-name-complex="Arial" style:font-size-complex="10pt"/>
    </style:style>
    <style:style style:name="P668" style:family="paragraph" style:parent-style-name="Normal">
      <style:text-properties fo:font-size="10pt" style:font-size-asian="10pt" style:font-name-complex="Arial" style:font-size-complex="10pt"/>
    </style:style>
    <style:style style:name="P669" style:family="paragraph" style:parent-style-name="Normal"/>
    <style:style style:name="T669_1" style:family="text">
      <style:text-properties fo:font-size="10pt" style:font-size-asian="10pt" style:font-name-complex="Arial" style:font-size-complex="10pt"/>
    </style:style>
    <style:style style:name="T669_2" style:family="text">
      <style:text-properties fo:font-size="10pt" style:font-size-asian="10pt" style:font-name-complex="Arial" style:font-size-complex="10pt"/>
    </style:style>
    <style:style style:name="T669_3" style:family="text">
      <style:text-properties fo:font-size="10pt" style:font-size-asian="10pt" style:font-name-complex="Arial" style:font-size-complex="10pt"/>
    </style:style>
    <style:style style:name="T669_4" style:family="text">
      <style:text-properties fo:font-size="10pt" style:font-size-asian="10pt" style:font-name-complex="Arial" style:font-size-complex="10pt"/>
    </style:style>
    <style:style style:name="T669_5" style:family="text">
      <style:text-properties fo:font-size="10pt" style:font-size-asian="10pt" style:font-name-complex="Arial" style:font-size-complex="10pt"/>
    </style:style>
    <style:style style:name="T669_6" style:family="text">
      <style:text-properties fo:font-size="10pt" style:font-size-asian="10pt" style:font-name-complex="Arial" style:font-size-complex="10pt"/>
    </style:style>
    <style:style style:name="T669_7" style:family="text">
      <style:text-properties fo:font-size="10pt" style:font-size-asian="10pt" style:font-name-complex="Arial" style:font-size-complex="10pt" style:font-weight-complex="bold"/>
    </style:style>
    <style:style style:name="T669_8" style:family="text">
      <style:text-properties fo:font-size="10pt" style:font-size-asian="10pt" style:font-name-complex="Arial" style:font-size-complex="10pt" style:font-weight-complex="bold"/>
    </style:style>
    <style:style style:name="T669_9" style:family="text">
      <style:text-properties fo:font-size="10pt" style:font-size-asian="10pt" style:font-name-complex="Arial" style:font-size-complex="10pt" style:font-weight-complex="bold"/>
    </style:style>
    <style:style style:name="P670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671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671_1" style:family="text">
      <style:text-properties fo:font-size="10pt" style:font-size-asian="10pt" style:font-name-complex="Arial" style:font-size-complex="10pt" fo:font-weight="bold" style:font-weight-asian="bold"/>
    </style:style>
    <style:style style:name="T671_2" style:family="text">
      <style:text-properties fo:font-size="10pt" style:font-size-asian="10pt" style:font-name-complex="Arial" style:font-size-complex="10pt" fo:font-weight="bold" style:font-weight-asian="bold"/>
    </style:style>
    <style:style style:name="P672" style:family="paragraph" style:parent-style-name="List_20_Paragraph">
      <style:paragraph-properties fo:margin-bottom="0cm">
        <style:tab-stops>
          <style:tab-stop style:type="left" style:leader-style="none" style:position="14.097cm"/>
        </style:tab-stops>
      </style:paragraph-properties>
      <style:text-properties fo:font-size="10pt" style:font-size-asian="10pt" style:font-name-complex="Arial" style:font-weight-complex="bold"/>
    </style:style>
    <style:style style:name="T672_1" style:family="text">
      <style:text-properties fo:font-size="10pt" style:font-size-asian="10pt" style:font-name-complex="Arial" style:font-weight-complex="bold"/>
    </style:style>
    <style:style style:name="P673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fo:font-weight="bold" style:font-weight-asian="bold"/>
    </style:style>
    <style:style style:name="P674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674_1" style:family="text">
      <style:text-properties fo:font-size="10pt" style:font-size-asian="10pt" style:font-name-complex="Arial" style:font-size-complex="10pt" fo:font-weight="bold" style:font-weight-asian="bold"/>
    </style:style>
    <style:style style:name="T674_2" style:family="text">
      <style:text-properties fo:font-size="10pt" style:font-size-asian="10pt" style:font-name-complex="Arial" style:font-size-complex="10pt" fo:font-weight="bold" style:font-weight-asian="bold"/>
    </style:style>
    <style:style style:name="P675" style:family="paragraph" style:parent-style-name="List_20_Paragraph">
      <style:paragraph-properties fo:margin-bottom="0cm">
        <style:tab-stops>
          <style:tab-stop style:type="left" style:leader-style="none" style:position="14.097cm"/>
        </style:tab-stops>
      </style:paragraph-properties>
      <style:text-properties fo:font-size="10pt" style:font-size-asian="10pt" style:font-name-complex="Arial" style:font-weight-complex="bold"/>
    </style:style>
    <style:style style:name="T675_1" style:family="text">
      <style:text-properties fo:font-size="10pt" style:font-size-asian="10pt" style:font-name-complex="Arial" style:font-weight-complex="bold"/>
    </style:style>
    <style:style style:name="T675_2" style:family="text">
      <style:text-properties fo:font-size="10pt" style:font-size-asian="10pt" style:font-name-complex="Arial" style:font-weight-complex="bold"/>
    </style:style>
    <style:style style:name="T675_3" style:family="text">
      <style:text-properties fo:font-size="10pt" style:font-size-asian="10pt" style:font-name-complex="Arial" style:font-weight-complex="bold" style:text-underline-style="solid" style:text-underline-color="font-color"/>
    </style:style>
    <style:style style:name="T675_4" style:family="text">
      <style:text-properties fo:font-size="10pt" style:font-size-asian="10pt" style:font-name-complex="Arial" style:font-weight-complex="bold"/>
    </style:style>
    <style:style style:name="P676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fo:font-weight="bold" style:font-weight-asian="bold"/>
    </style:style>
    <style:style style:name="P677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677_1" style:family="text">
      <style:text-properties fo:font-size="10pt" style:font-size-asian="10pt" style:font-name-complex="Arial" style:font-size-complex="10pt" fo:font-weight="bold" style:font-weight-asian="bold"/>
    </style:style>
    <style:style style:name="T677_2" style:family="text">
      <style:text-properties fo:font-size="10pt" style:font-size-asian="10pt" style:font-name-complex="Arial" style:font-size-complex="10pt" fo:font-weight="bold" style:font-weight-asian="bold"/>
    </style:style>
    <style:style style:name="P678" style:family="paragraph" style:parent-style-name="List_20_Paragraph">
      <style:paragraph-properties fo:margin-bottom="0cm">
        <style:tab-stops>
          <style:tab-stop style:type="left" style:leader-style="none" style:position="14.097cm"/>
        </style:tab-stops>
      </style:paragraph-properties>
      <style:text-properties fo:font-size="10pt" style:font-size-asian="10pt" style:font-name-complex="Arial" style:font-weight-complex="bold"/>
    </style:style>
    <style:style style:name="T678_1" style:family="text">
      <style:text-properties fo:font-size="10pt" style:font-size-asian="10pt" style:font-name-complex="Arial" style:font-weight-complex="bold"/>
    </style:style>
    <style:style style:name="T678_2" style:family="text">
      <style:text-properties style:font-name="Cambria Math" fo:font-size="10pt" style:font-size-asian="10pt" style:font-name-complex="Cambria Math" style:font-weight-complex="bold"/>
    </style:style>
    <style:style style:name="T678_3" style:family="text">
      <style:text-properties fo:font-size="10pt" style:font-size-asian="10pt" style:font-name-complex="Arial" style:font-weight-complex="bold"/>
    </style:style>
    <style:style style:name="T678_4" style:family="text">
      <style:text-properties style:font-name="Cambria Math" fo:font-size="10pt" style:font-size-asian="10pt" style:font-name-complex="Cambria Math" style:font-weight-complex="bold"/>
    </style:style>
    <style:style style:name="T678_5" style:family="text">
      <style:text-properties fo:font-size="10pt" style:font-size-asian="10pt" style:font-name-complex="Arial" style:font-weight-complex="bold"/>
    </style:style>
    <style:style style:name="P679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fo:font-weight="bold" style:font-weight-asian="bold"/>
    </style:style>
    <style:style style:name="P680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680_1" style:family="text">
      <style:text-properties fo:font-size="10pt" style:font-size-asian="10pt" style:font-name-complex="Arial" style:font-size-complex="10pt" fo:font-weight="bold" style:font-weight-asian="bold"/>
    </style:style>
    <style:style style:name="T680_2" style:family="text">
      <style:text-properties fo:font-size="10pt" style:font-size-asian="10pt" style:font-name-complex="Arial" style:font-size-complex="10pt" fo:font-weight="bold" style:font-weight-asian="bold"/>
    </style:style>
    <style:style style:name="P681" style:family="paragraph" style:parent-style-name="List_20_Paragraph">
      <style:paragraph-properties fo:margin-bottom="0cm">
        <style:tab-stops>
          <style:tab-stop style:type="left" style:leader-style="none" style:position="14.097cm"/>
        </style:tab-stops>
      </style:paragraph-properties>
      <style:text-properties fo:font-size="10pt" style:font-size-asian="10pt" style:font-name-complex="Arial" style:font-weight-complex="bold"/>
    </style:style>
    <style:style style:name="T681_1" style:family="text">
      <style:text-properties fo:font-size="10pt" style:font-size-asian="10pt" style:font-name-complex="Arial" style:font-weight-complex="bold"/>
    </style:style>
    <style:style style:name="T681_2" style:family="text">
      <style:text-properties style:font-name="Cambria Math" fo:font-size="10pt" style:font-size-asian="10pt" style:font-name-complex="Cambria Math" style:font-weight-complex="bold"/>
    </style:style>
    <style:style style:name="T681_3" style:family="text">
      <style:text-properties fo:font-size="10pt" style:font-size-asian="10pt" style:font-name-complex="Arial" style:font-weight-complex="bold"/>
    </style:style>
    <style:style style:name="T681_4" style:family="text">
      <style:text-properties style:font-name="Cambria Math" fo:font-size="10pt" style:font-size-asian="10pt" style:font-name-complex="Cambria Math" style:font-weight-complex="bold"/>
    </style:style>
    <style:style style:name="T681_5" style:family="text">
      <style:text-properties fo:font-size="10pt" style:font-size-asian="10pt" style:font-name-complex="Arial" style:font-weight-complex="bold"/>
    </style:style>
    <style:style style:name="P682" style:family="paragraph" style:parent-style-name="List_20_Paragraph">
      <style:paragraph-properties fo:margin-bottom="0cm">
        <style:tab-stops>
          <style:tab-stop style:type="left" style:leader-style="none" style:position="14.097cm"/>
        </style:tab-stops>
      </style:paragraph-properties>
      <style:text-properties fo:font-size="10pt" style:font-size-asian="10pt" style:font-name-complex="Arial" style:font-weight-complex="bold"/>
    </style:style>
    <style:style style:name="T682_1" style:family="text">
      <style:text-properties fo:font-size="10pt" style:font-size-asian="10pt" style:font-name-complex="Arial" style:font-weight-complex="bold"/>
    </style:style>
    <style:style style:name="T682_2" style:family="text">
      <style:text-properties fo:font-size="10pt" style:font-size-asian="10pt" style:font-name-complex="Arial" style:font-weight-complex="bold"/>
    </style:style>
    <style:style style:name="T682_3" style:family="text">
      <style:text-properties fo:font-size="10pt" style:font-size-asian="10pt" style:font-name-complex="Arial" style:font-weight-complex="bold"/>
    </style:style>
    <style:style style:name="T682_4" style:family="text">
      <style:text-properties fo:font-size="10pt" style:font-size-asian="10pt" style:font-name-complex="Arial" style:font-weight-complex="bold"/>
    </style:style>
    <style:style style:name="T682_5" style:family="text">
      <style:text-properties fo:font-size="10pt" style:font-size-asian="10pt" style:font-name-complex="Arial" style:font-weight-complex="bold"/>
    </style:style>
    <style:style style:name="T682_6" style:family="text">
      <style:text-properties fo:font-size="10pt" style:font-size-asian="10pt" style:font-name-complex="Arial" style:font-weight-complex="bold"/>
    </style:style>
    <style:style style:name="T682_7" style:family="text">
      <style:text-properties fo:font-size="10pt" style:font-size-asian="10pt" style:font-name-complex="Arial" style:font-weight-complex="bold" style:text-underline-style="solid" style:text-underline-color="font-color"/>
    </style:style>
    <style:style style:name="T682_8" style:family="text">
      <style:text-properties fo:font-size="10pt" style:font-size-asian="10pt" style:font-name-complex="Arial" style:font-weight-complex="bold"/>
    </style:style>
    <style:style style:name="T682_9" style:family="text">
      <style:text-properties style:font-name="Cambria Math" fo:font-size="10pt" style:font-size-asian="10pt" style:font-name-complex="Cambria Math" style:font-weight-complex="bold"/>
    </style:style>
    <style:style style:name="T682_10" style:family="text">
      <style:text-properties fo:font-size="10pt" style:font-size-asian="10pt" style:font-name-complex="Arial" style:font-weight-complex="bold"/>
    </style:style>
    <style:style style:name="T682_11" style:family="text">
      <style:text-properties style:font-name="Cambria Math" fo:font-size="10pt" style:font-size-asian="10pt" style:font-name-complex="Cambria Math" style:font-weight-complex="bold"/>
    </style:style>
    <style:style style:name="T682_12" style:family="text">
      <style:text-properties fo:font-size="10pt" style:font-size-asian="10pt" style:font-name-complex="Arial" style:font-weight-complex="bold"/>
    </style:style>
    <style:style style:name="P683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style:font-weight-complex="bold"/>
    </style:style>
    <style:style style:name="P684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684_1" style:family="text">
      <style:text-properties fo:font-size="10pt" style:font-size-asian="10pt" style:font-name-complex="Arial" style:font-size-complex="10pt" fo:font-weight="bold" style:font-weight-asian="bold"/>
    </style:style>
    <style:style style:name="T684_2" style:family="text">
      <style:text-properties fo:font-size="10pt" style:font-size-asian="10pt" style:font-name-complex="Arial" style:font-size-complex="10pt" fo:font-weight="bold" style:font-weight-asian="bold"/>
    </style:style>
    <style:style style:name="P685" style:family="paragraph" style:parent-style-name="List_20_Paragraph">
      <style:paragraph-properties fo:margin-bottom="0cm">
        <style:tab-stops>
          <style:tab-stop style:type="left" style:leader-style="none" style:position="14.097cm"/>
        </style:tab-stops>
      </style:paragraph-properties>
      <style:text-properties fo:font-size="10pt" style:font-size-asian="10pt" style:font-name-complex="Arial" style:font-weight-complex="bold"/>
    </style:style>
    <style:style style:name="T685_1" style:family="text">
      <style:text-properties fo:font-size="10pt" style:font-size-asian="10pt" style:font-name-complex="Arial" style:font-weight-complex="bold"/>
    </style:style>
    <style:style style:name="T685_2" style:family="text">
      <style:text-properties style:font-name="Cambria Math" fo:font-size="10pt" style:font-size-asian="10pt" style:font-name-complex="Cambria Math" style:font-weight-complex="bold"/>
    </style:style>
    <style:style style:name="T685_3" style:family="text">
      <style:text-properties fo:font-size="10pt" style:font-size-asian="10pt" style:font-name-complex="Arial" style:font-weight-complex="bold"/>
    </style:style>
    <style:style style:name="P686" style:family="paragraph" style:parent-style-name="List_20_Paragraph">
      <style:paragraph-properties fo:margin-bottom="0cm">
        <style:tab-stops>
          <style:tab-stop style:type="left" style:leader-style="none" style:position="14.097cm"/>
        </style:tab-stops>
      </style:paragraph-properties>
      <style:text-properties fo:font-size="10pt" style:font-size-asian="10pt" style:font-name-complex="Arial" style:font-weight-complex="bold"/>
    </style:style>
    <style:style style:name="T686_1" style:family="text">
      <style:text-properties fo:font-size="10pt" style:font-size-asian="10pt" style:font-name-complex="Arial" style:font-weight-complex="bold"/>
    </style:style>
    <style:style style:name="P687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fo:font-weight="bold" style:font-weight-asian="bold"/>
    </style:style>
    <style:style style:name="P688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688_1" style:family="text">
      <style:text-properties fo:font-size="10pt" style:font-size-asian="10pt" style:font-name-complex="Arial" style:font-size-complex="10pt" fo:font-weight="bold" style:font-weight-asian="bold"/>
    </style:style>
    <style:style style:name="T688_2" style:family="text">
      <style:text-properties fo:font-size="10pt" style:font-size-asian="10pt" style:font-name-complex="Arial" style:font-size-complex="10pt" fo:font-weight="bold" style:font-weight-asian="bold"/>
    </style:style>
    <style:style style:name="P689" style:family="paragraph" style:parent-style-name="List_20_Paragraph">
      <style:paragraph-properties fo:margin-bottom="0cm">
        <style:tab-stops>
          <style:tab-stop style:type="left" style:leader-style="none" style:position="14.097cm"/>
        </style:tab-stops>
      </style:paragraph-properties>
      <style:text-properties fo:font-size="10pt" style:font-size-asian="10pt" style:font-name-complex="Arial" style:font-weight-complex="bold"/>
    </style:style>
    <style:style style:name="T689_1" style:family="text">
      <style:text-properties fo:font-size="10pt" style:font-size-asian="10pt" style:font-name-complex="Arial" style:font-weight-complex="bold"/>
    </style:style>
    <style:style style:name="T689_2" style:family="text">
      <style:text-properties fo:font-size="10pt" style:font-size-asian="10pt" style:font-name-complex="Arial" style:font-weight-complex="bold"/>
    </style:style>
    <style:style style:name="T689_3" style:family="text">
      <style:text-properties fo:font-size="10pt" style:font-size-asian="10pt" style:font-name-complex="Arial" style:font-weight-complex="bold" style:text-underline-style="solid" style:text-underline-color="font-color"/>
    </style:style>
    <style:style style:name="T689_4" style:family="text">
      <style:text-properties fo:font-size="10pt" style:font-size-asian="10pt" style:font-name-complex="Arial" style:font-weight-complex="bold"/>
    </style:style>
    <style:style style:name="P690" style:family="paragraph" style:parent-style-name="List_20_Paragraph">
      <style:paragraph-properties fo:margin-bottom="0cm" fo:margin-left="0.635cm">
        <style:tab-stops>
          <style:tab-stop style:type="left" style:leader-style="none" style:position="14.097cm"/>
        </style:tab-stops>
      </style:paragraph-properties>
      <style:text-properties fo:font-size="10pt" style:font-size-asian="10pt" style:font-name-complex="Arial" style:font-weight-complex="bold"/>
    </style:style>
    <style:style style:name="P691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style:font-weight-complex="bold"/>
    </style:style>
    <style:style style:name="P692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692_1" style:family="text">
      <style:text-properties fo:font-size="10pt" style:font-size-asian="10pt" style:font-name-complex="Arial" style:font-size-complex="10pt" fo:font-weight="bold" style:font-weight-asian="bold"/>
    </style:style>
    <style:style style:name="T692_2" style:family="text">
      <style:text-properties fo:font-size="10pt" style:font-size-asian="10pt" style:font-name-complex="Arial" style:font-size-complex="10pt" fo:font-weight="bold" style:font-weight-asian="bold"/>
    </style:style>
    <style:style style:name="T692_3" style:family="text">
      <style:text-properties fo:font-size="10pt" style:font-size-asian="10pt" style:font-name-complex="Arial" style:font-size-complex="10pt" fo:font-weight="bold" style:font-weight-asian="bold"/>
    </style:style>
    <style:style style:name="T692_4" style:family="text">
      <style:text-properties fo:font-size="10pt" style:font-size-asian="10pt" style:font-name-complex="Arial" style:font-size-complex="10pt" fo:font-weight="bold" style:font-weight-asian="bold"/>
    </style:style>
    <style:style style:name="P693" style:family="paragraph" style:parent-style-name="List_20_Paragraph">
      <style:paragraph-properties fo:margin-bottom="0cm">
        <style:tab-stops>
          <style:tab-stop style:type="left" style:leader-style="none" style:position="14.097cm"/>
        </style:tab-stops>
      </style:paragraph-properties>
      <style:text-properties fo:font-size="10pt" style:font-size-asian="10pt" style:font-name-complex="Arial" style:font-weight-complex="bold"/>
    </style:style>
    <style:style style:name="T693_1" style:family="text">
      <style:text-properties fo:font-size="10pt" style:font-size-asian="10pt" style:font-name-complex="Arial" style:font-weight-complex="bold"/>
    </style:style>
    <style:style style:name="T693_2" style:family="text">
      <style:text-properties fo:font-size="10pt" style:font-size-asian="10pt" style:font-name-complex="Arial" style:font-weight-complex="bold"/>
    </style:style>
    <style:style style:name="T693_3" style:family="text">
      <style:text-properties fo:font-size="10pt" style:font-size-asian="10pt" style:font-name-complex="Arial" style:font-weight-complex="bold"/>
    </style:style>
    <style:style style:name="T693_4" style:family="text">
      <style:text-properties style:font-name="Cambria Math" fo:font-size="10pt" style:font-size-asian="10pt" style:font-name-complex="Cambria Math" style:font-weight-complex="bold"/>
    </style:style>
    <style:style style:name="T693_5" style:family="text">
      <style:text-properties fo:font-size="10pt" style:font-size-asian="10pt" style:font-name-complex="Arial" style:font-weight-complex="bold"/>
    </style:style>
    <style:style style:name="T693_6" style:family="text">
      <style:text-properties fo:font-size="10pt" style:font-size-asian="10pt" style:font-name-complex="Arial" style:font-weight-complex="bold"/>
    </style:style>
    <style:style style:name="T693_7" style:family="text">
      <style:text-properties fo:font-size="10pt" style:font-size-asian="10pt" style:font-name-complex="Arial" style:font-weight-complex="bold"/>
    </style:style>
    <style:style style:name="T693_8" style:family="text">
      <style:text-properties style:font-name="Cambria Math" fo:font-size="10pt" style:font-size-asian="10pt" style:font-name-complex="Cambria Math" style:font-weight-complex="bold"/>
    </style:style>
    <style:style style:name="T693_9" style:family="text">
      <style:text-properties fo:font-size="10pt" style:font-size-asian="10pt" style:font-name-complex="Arial" style:font-weight-complex="bold"/>
    </style:style>
    <style:style style:name="P694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fo:font-weight="bold" style:font-weight-asian="bold"/>
    </style:style>
    <style:style style:name="P695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695_1" style:family="text">
      <style:text-properties fo:font-size="10pt" style:font-size-asian="10pt" style:font-name-complex="Arial" style:font-size-complex="10pt" fo:font-weight="bold" style:font-weight-asian="bold"/>
    </style:style>
    <style:style style:name="T695_2" style:family="text">
      <style:text-properties fo:font-size="10pt" style:font-size-asian="10pt" style:font-name-complex="Arial" style:font-size-complex="10pt" fo:font-weight="bold" style:font-weight-asian="bold"/>
    </style:style>
    <style:style style:name="T695_3" style:family="text">
      <style:text-properties fo:font-size="10pt" style:font-size-asian="10pt" style:font-name-complex="Arial" style:font-size-complex="10pt" fo:font-weight="bold" style:font-weight-asian="bold"/>
    </style:style>
    <style:style style:name="P696" style:family="paragraph" style:parent-style-name="List_20_Paragraph">
      <style:paragraph-properties fo:margin-bottom="0cm">
        <style:tab-stops>
          <style:tab-stop style:type="left" style:leader-style="none" style:position="14.097cm"/>
        </style:tab-stops>
      </style:paragraph-properties>
      <style:text-properties fo:font-size="10pt" style:font-size-asian="10pt" style:font-name-complex="Arial" style:font-weight-complex="bold"/>
    </style:style>
    <style:style style:name="T696_1" style:family="text">
      <style:text-properties fo:font-size="10pt" style:font-size-asian="10pt" style:font-name-complex="Arial" style:font-weight-complex="bold"/>
    </style:style>
    <style:style style:name="T696_2" style:family="text">
      <style:text-properties style:font-name="Cambria Math" fo:font-size="10pt" style:font-size-asian="10pt" style:font-name-complex="Cambria Math" style:font-weight-complex="bold"/>
    </style:style>
    <style:style style:name="T696_3" style:family="text">
      <style:text-properties fo:font-size="10pt" style:font-size-asian="10pt" style:font-name-complex="Arial" style:font-weight-complex="bold"/>
    </style:style>
    <style:style style:name="T696_4" style:family="text">
      <style:text-properties fo:font-size="10pt" style:font-size-asian="10pt" style:font-name-complex="Arial" style:font-weight-complex="bold"/>
    </style:style>
    <style:style style:name="T696_5" style:family="text">
      <style:text-properties fo:font-size="10pt" style:font-size-asian="10pt" style:font-name-complex="Arial" style:font-weight-complex="bold"/>
    </style:style>
    <style:style style:name="T696_6" style:family="text">
      <style:text-properties fo:font-size="10pt" style:font-size-asian="10pt" style:font-name-complex="Arial" style:font-weight-complex="bold"/>
    </style:style>
    <style:style style:name="T696_7" style:family="text">
      <style:text-properties fo:font-size="10pt" style:font-size-asian="10pt" style:font-name-complex="Arial" style:font-weight-complex="bold" style:text-underline-style="solid" style:text-underline-color="font-color"/>
    </style:style>
    <style:style style:name="T696_8" style:family="text">
      <style:text-properties fo:font-size="10pt" style:font-size-asian="10pt" style:font-name-complex="Arial" style:font-weight-complex="bold"/>
    </style:style>
    <style:style style:name="T696_9" style:family="text">
      <style:text-properties fo:font-size="10pt" style:font-size-asian="10pt" style:font-name-complex="Arial" style:font-weight-complex="bold"/>
    </style:style>
    <style:style style:name="P697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weight-complex="bold"/>
    </style:style>
    <style:style style:name="P698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698_1" style:family="text">
      <style:text-properties fo:font-size="10pt" style:font-size-asian="10pt" style:font-name-complex="Arial" fo:font-weight="bold" style:font-weight-asian="bold"/>
    </style:style>
    <style:style style:name="T698_2" style:family="text">
      <style:text-properties fo:font-size="10pt" style:font-size-asian="10pt" style:font-name-complex="Arial" fo:font-weight="bold" style:font-weight-asian="bold"/>
    </style:style>
    <style:style style:name="P699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699_1" style:family="text">
      <style:text-properties fo:font-size="10pt" style:font-size-asian="10pt" style:font-name-complex="Arial" style:font-weight-complex="bold"/>
    </style:style>
    <style:style style:name="T699_2" style:family="text">
      <style:text-properties fo:font-size="10pt" style:font-size-asian="10pt" style:font-name-complex="Arial" style:font-weight-complex="bold"/>
    </style:style>
    <style:style style:name="T699_3" style:family="text">
      <style:text-properties fo:font-size="10pt" style:font-size-asian="10pt" style:font-name-complex="Arial" style:font-weight-complex="bold"/>
    </style:style>
    <style:style style:name="P700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weight-complex="bold"/>
    </style:style>
    <style:style style:name="P701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701_1" style:family="text">
      <style:text-properties fo:font-size="10pt" style:font-size-asian="10pt" style:font-name-complex="Arial" fo:font-weight="bold" style:font-weight-asian="bold"/>
    </style:style>
    <style:style style:name="P702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702_1" style:family="text">
      <style:text-properties fo:font-size="10pt" style:font-size-asian="10pt" style:font-name-complex="Arial" style:font-weight-complex="bold"/>
    </style:style>
    <style:style style:name="T702_2" style:family="text">
      <style:text-properties fo:font-size="10pt" style:font-size-asian="10pt" style:font-name-complex="Arial" style:font-weight-complex="bold"/>
    </style:style>
    <style:style style:name="T702_3" style:family="text">
      <style:text-properties fo:font-size="10pt" style:font-size-asian="10pt" style:font-name-complex="Arial" style:font-weight-complex="bold"/>
    </style:style>
    <style:style style:name="T702_4" style:family="text">
      <style:text-properties fo:font-size="10pt" style:font-size-asian="10pt" style:font-name-complex="Arial" style:font-weight-complex="bold"/>
    </style:style>
    <style:style style:name="T702_5" style:family="text">
      <style:text-properties fo:font-size="10pt" style:font-size-asian="10pt" style:font-name-complex="Arial" style:font-weight-complex="bold"/>
    </style:style>
    <style:style style:name="T702_6" style:family="text">
      <style:text-properties fo:font-size="10pt" style:font-size-asian="10pt" style:font-name-complex="Arial" style:font-weight-complex="bold"/>
    </style:style>
    <style:style style:name="T702_7" style:family="text">
      <style:text-properties fo:font-size="10pt" style:font-size-asian="10pt" style:font-name-complex="Arial" style:font-weight-complex="bold"/>
    </style:style>
    <style:style style:name="Table26" style:family="table">
      <style:table-properties table:align="left" style:width="15.993cm" fo:margin-left="0cm"/>
    </style:style>
    <style:style style:name="Column73" style:family="table-column">
      <style:table-column-properties style:column-width="15.993cm"/>
    </style:style>
    <style:style style:name="Row73" style:family="table-row"/>
    <style:style style:name="Cell200" style:family="table-cell">
      <style:table-cell-properties fo:background-color="#4472c4" style:vertical-align="top" fo:border-top="#000000 0.018cm solid" fo:padding-left="0.19cm" fo:border-left="#000000 0.018cm solid" fo:padding-right="0.19cm" fo:border-right="#000000 0.018cm solid" fo:wrap-option="wrap"/>
    </style:style>
    <style:style style:name="P703" style:family="paragraph" style:parent-style-name="Normal">
      <style:paragraph-properties fo:line-height="100%" fo:margin-bottom="0cm"/>
    </style:style>
    <style:style style:name="T703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74" style:family="table-row"/>
    <style:style style:name="Cell201" style:family="table-cell">
      <style:table-cell-properties style:vertical-align="top" fo:border-bottom="#000000 0.018cm solid" fo:padding-left="0.19cm" fo:border-left="#000000 0.018cm solid" fo:padding-right="0.19cm" fo:border-right="#000000 0.018cm solid" fo:wrap-option="wrap"/>
    </style:style>
    <style:style style:name="P704" style:family="paragraph" style:parent-style-name="Normal">
      <style:paragraph-properties fo:line-height="100%" fo:margin-bottom="0cm"/>
    </style:style>
    <style:style style:name="FR1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parallel" style:run-through="background" draw:auto-grow-height="false" draw:auto-grow-width="false"/>
    </style:style>
    <style:style style:name="T70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04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04_3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style:font-weight-complex="bold"/>
    </style:style>
    <style:style style:name="P705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06" style:family="paragraph" style:parent-style-name="Normal">
      <style:paragraph-properties fo:line-height="100%" fo:margin-bottom="0cm"/>
    </style:style>
    <style:style style:name="T70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06_2" style:family="text"/>
    <style:style style:name="T706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706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06_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706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06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06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06_9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07" style:family="paragraph" style:parent-style-name="Normal">
      <style:paragraph-properties fo:line-height="100%" fo:margin-bottom="0cm"/>
    </style:style>
    <style:style style:name="T70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08" style:family="paragraph" style:parent-style-name="Normal">
      <style:paragraph-properties fo:line-height="100%" fo:margin-bottom="0cm"/>
    </style:style>
    <style:style style:name="T70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08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08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09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10" style:family="paragraph" style:parent-style-name="Normal">
      <style:paragraph-properties fo:line-height="100%" fo:margin-bottom="0cm"/>
    </style:style>
    <style:style style:name="T71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10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10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10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0_5" style:family="text"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711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/>
    </style:style>
    <style:style style:name="P712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1pt"/>
    </style:style>
    <style:style style:name="P713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13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714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15" style:family="paragraph" style:parent-style-name="Normal"/>
    <style:style style:name="T715_1" style:family="text">
      <style:text-properties fo:font-size="11pt" style:font-size-asian="11pt" style:font-name-complex="Arial" style:font-size-complex="11pt" fo:font-weight="bold" style:font-weight-asian="bold"/>
    </style:style>
    <style:style style:name="P71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717" style:family="paragraph" style:parent-style-name="Normal"/>
    <style:style style:name="T717_1" style:family="text">
      <style:text-properties fo:font-size="10pt" style:font-size-asian="10pt" style:font-name-complex="Arial" style:font-size-complex="10pt"/>
    </style:style>
    <style:style style:name="T717_2" style:family="text">
      <style:text-properties fo:font-size="10pt" style:font-size-asian="10pt" style:font-name-complex="Arial"/>
    </style:style>
    <style:style style:name="T717_3" style:family="text">
      <style:text-properties fo:font-size="10pt" style:font-size-asian="10pt" style:font-name-complex="Arial"/>
    </style:style>
    <style:style style:name="T717_4" style:family="text">
      <style:text-properties fo:font-size="10pt" style:font-size-asian="10pt" style:font-name-complex="Arial"/>
    </style:style>
    <style:style style:name="P718" style:family="paragraph" style:parent-style-name="Normal">
      <style:text-properties fo:font-size="10pt" style:font-size-asian="10pt" style:font-name-complex="Arial" style:font-size-complex="10pt"/>
    </style:style>
    <style:style style:name="P719" style:family="paragraph" style:parent-style-name="Normal">
      <style:text-properties fo:font-size="10pt" style:font-size-asian="10pt" style:font-name-complex="Arial" style:font-size-complex="10pt"/>
    </style:style>
    <style:style style:name="P720" style:family="paragraph" style:parent-style-name="Normal">
      <style:text-properties fo:font-size="10pt" style:font-size-asian="10pt" style:font-name-complex="Arial" style:font-size-complex="10pt"/>
    </style:style>
    <style:style style:name="P721" style:family="paragraph" style:parent-style-name="Normal">
      <style:text-properties fo:font-size="10pt" style:font-size-asian="10pt" style:font-name-complex="Arial" style:font-size-complex="10pt"/>
    </style:style>
    <style:style style:name="Table27" style:family="table">
      <style:table-properties table:align="left" style:width="14.746cm" fo:margin-left="0cm"/>
    </style:style>
    <style:style style:name="Column74" style:family="table-column">
      <style:table-column-properties style:column-width="4.493cm" style:use-optimal-column-width="false"/>
    </style:style>
    <style:style style:name="Column75" style:family="table-column">
      <style:table-column-properties style:column-width="6.496cm" style:use-optimal-column-width="false"/>
    </style:style>
    <style:style style:name="Column76" style:family="table-column">
      <style:table-column-properties style:column-width="3.757cm" style:use-optimal-column-width="false"/>
    </style:style>
    <style:style style:name="Row75" style:family="table-row">
      <style:table-row-properties style:min-row-height="0.529cm" style:use-optimal-row-height="false"/>
    </style:style>
    <style:style style:name="Cell202" style:family="table-cell">
      <style:table-cell-properties fo:background-color="#a5a5a5"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22" style:family="paragraph" style:parent-style-name="Normal">
      <style:paragraph-properties fo:line-height="100%" fo:margin-bottom="0cm"/>
    </style:style>
    <style:style style:name="T7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03" style:family="table-cell">
      <style:table-cell-properties fo:background-color="#a5a5a5"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23" style:family="paragraph" style:parent-style-name="Normal">
      <style:paragraph-properties fo:line-height="100%" fo:margin-bottom="0cm"/>
    </style:style>
    <style:style style:name="T7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04" style:family="table-cell">
      <style:table-cell-properties fo:background-color="#a5a5a5"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24" style:family="paragraph" style:parent-style-name="Normal">
      <style:paragraph-properties fo:line-height="100%" fo:margin-bottom="0cm"/>
    </style:style>
    <style:style style:name="T7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76" style:family="table-row">
      <style:table-row-properties style:min-row-height="1.402cm" style:use-optimal-row-height="false"/>
    </style:style>
    <style:style style:name="Cell205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25" style:family="paragraph" style:parent-style-name="Normal">
      <style:paragraph-properties fo:line-height="100%" fo:margin-bottom="0cm"/>
    </style:style>
    <style:style style:name="T7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06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26" style:family="paragraph" style:parent-style-name="Normal">
      <style:paragraph-properties fo:line-height="100%" fo:margin-bottom="0cm"/>
    </style:style>
    <style:style style:name="T7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7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27" style:family="paragraph" style:parent-style-name="Normal">
      <style:paragraph-properties fo:line-height="100%" fo:margin-bottom="0cm"/>
    </style:style>
    <style:style style:name="T7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7" style:family="table-row">
      <style:table-row-properties style:min-row-height="0.529cm" style:use-optimal-row-height="false"/>
    </style:style>
    <style:style style:name="Cell208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28" style:family="paragraph" style:parent-style-name="Normal">
      <style:paragraph-properties fo:line-height="100%" fo:margin-bottom="0cm"/>
    </style:style>
    <style:style style:name="T7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09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29" style:family="paragraph" style:parent-style-name="Normal">
      <style:paragraph-properties fo:line-height="100%" fo:margin-bottom="0cm"/>
    </style:style>
    <style:style style:name="T7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0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30" style:family="paragraph" style:parent-style-name="Normal">
      <style:paragraph-properties fo:line-height="100%" fo:margin-bottom="0cm"/>
    </style:style>
    <style:style style:name="T7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8" style:family="table-row">
      <style:table-row-properties style:min-row-height="0.529cm" style:use-optimal-row-height="false"/>
    </style:style>
    <style:style style:name="Cell211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31" style:family="paragraph" style:parent-style-name="Normal">
      <style:paragraph-properties fo:line-height="100%" fo:margin-bottom="0cm"/>
    </style:style>
    <style:style style:name="T7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12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32" style:family="paragraph" style:parent-style-name="Normal">
      <style:paragraph-properties fo:line-height="100%" fo:margin-bottom="0cm"/>
    </style:style>
    <style:style style:name="T7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3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33" style:family="paragraph" style:parent-style-name="Normal">
      <style:paragraph-properties fo:line-height="100%" fo:margin-bottom="0cm"/>
    </style:style>
    <style:style style:name="T7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9" style:family="table-row">
      <style:table-row-properties style:min-row-height="0.529cm" style:use-optimal-row-height="false"/>
    </style:style>
    <style:style style:name="Cell214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34" style:family="paragraph" style:parent-style-name="Normal">
      <style:paragraph-properties fo:line-height="100%" fo:margin-bottom="0cm"/>
    </style:style>
    <style:style style:name="T7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15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35" style:family="paragraph" style:parent-style-name="Normal">
      <style:paragraph-properties fo:line-height="100%" fo:margin-bottom="0cm"/>
    </style:style>
    <style:style style:name="T7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16" style:family="table-cell">
      <style:table-cell-properties style:vertical-align="middle" fo:padding-top="0.026cm" fo:border-top="#000000 0.035cm solid" fo:padding-bottom="0.026cm" fo:border-bottom="#000000 0.035cm solid" fo:padding-left="0.026cm" fo:border-left="#000000 0.035cm solid" fo:padding-right="0.026cm" fo:border-right="#000000 0.035cm solid" fo:wrap-option="wrap"/>
    </style:style>
    <style:style style:name="P736" style:family="paragraph" style:parent-style-name="Normal">
      <style:paragraph-properties fo:line-height="100%" fo:margin-bottom="0cm"/>
    </style:style>
    <style:style style:name="T7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37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738" style:family="paragraph" style:parent-style-name="Normal"/>
    <style:style style:name="T738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738_2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738_3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T738_4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739" style:family="paragraph" style:parent-style-name="Normal">
      <style:text-properties fo:font-size="10pt" style:font-name-asian="游明朝" style:font-size-asian="10pt" style:font-name-complex="Arial" style:font-size-complex="10pt" fo:language-asian="en" fo:country-asian="GB"/>
    </style:style>
    <style:style style:name="P740" style:family="paragraph" style:parent-style-name="Normal"/>
    <style:style style:name="T740_1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2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3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4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5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6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7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8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9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10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11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12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13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0_14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P741" style:family="paragraph" style:parent-style-name="Normal"/>
    <style:style style:name="T741_1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1_2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1_3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T741_4" style:family="text">
      <style:text-properties fo:font-size="10pt" style:font-name-asian="游明朝" style:font-size-asian="10pt" style:font-name-complex="Arial" style:font-size-complex="10pt" fo:language-asian="en" fo:country-asian="GB" fo:font-weight="bold" style:font-weight-asian="bold"/>
    </style:style>
    <style:style style:name="T741_5" style:family="text">
      <style:text-properties fo:font-size="10pt" style:font-name-asian="游明朝" style:font-size-asian="10pt" style:font-name-complex="Arial" style:font-size-complex="10pt" fo:language-asian="en" fo:country-asian="GB"/>
    </style:style>
    <style:style style:name="P742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Table28" style:family="table">
      <style:table-properties table:align="left" style:width="15.903cm" fo:margin-left="0cm"/>
    </style:style>
    <style:style style:name="Column77" style:family="table-column">
      <style:table-column-properties style:column-width="2.656cm"/>
    </style:style>
    <style:style style:name="Column78" style:family="table-column">
      <style:table-column-properties style:column-width="13.247cm"/>
    </style:style>
    <style:style style:name="Row80" style:family="table-row">
      <style:table-row-properties style:min-row-height="6.249cm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3" style:family="paragraph" style:parent-style-name="Guidance_20_Notes">
      <style:paragraph-properties fo:text-align="left" fo:line-height="100%" fo:margin-top="0cm" fo:margin-bottom="0cm"/>
    </style:style>
    <style:style style:name="T743_1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43_2" style:family="text">
      <style:text-properties fo:font-style="normal" style:font-style-asian="normal" style:font-style-complex="normal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4" style:family="paragraph" style:parent-style-name="Guidance_20_Notes">
      <style:paragraph-properties fo:text-align="left" fo:line-height="100%" fo:margin-top="0cm"/>
    </style:style>
    <style:style style:name="T744_1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P745" style:family="paragraph" style:parent-style-name="Guidance_20_Notes">
      <style:paragraph-properties fo:text-align="left" fo:text-indent="-0.635cm" fo:line-height="100%" fo:margin-top="0cm" fo:margin-left="1.27cm">
        <style:tab-stops>
          <style:tab-stop style:type="left" style:leader-style="none" style:position="0cm"/>
        </style:tab-stops>
      </style:paragraph-properties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5_1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P746" style:family="paragraph" style:parent-style-name="Guidance_20_Notes">
      <style:paragraph-properties fo:text-align="left" fo:text-indent="-0.635cm" fo:line-height="100%" fo:margin-top="0cm" fo:margin-left="1.27cm">
        <style:tab-stops>
          <style:tab-stop style:type="left" style:leader-style="none" style:position="0cm"/>
        </style:tab-stops>
      </style:paragraph-properties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6_1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6_2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6_3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6_4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6_5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6_6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6_7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6_8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6_9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6_10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6_11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P747" style:family="paragraph" style:parent-style-name="Guidance_20_Notes">
      <style:paragraph-properties fo:text-align="left" fo:text-indent="-0.635cm" fo:line-height="100%" fo:margin-top="0cm" fo:margin-bottom="0cm" fo:margin-left="1.27cm">
        <style:tab-stops>
          <style:tab-stop style:type="left" style:leader-style="none" style:position="0cm"/>
        </style:tab-stops>
      </style:paragraph-properties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1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2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3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4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5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6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7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8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9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10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11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12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13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14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15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16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17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18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19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20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21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22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23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24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25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26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27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28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29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47_30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Row81" style:family="table-row"/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8" style:family="paragraph" style:parent-style-name="Guidance_20_Notes">
      <style:paragraph-properties fo:text-align="left" fo:line-height="100%" fo:margin-top="0cm" fo:margin-bottom="0cm"/>
    </style:style>
    <style:style style:name="T748_1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48_2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48_3" style:family="text">
      <style:text-properties fo:font-style="normal" style:font-style-asian="normal" style:font-style-complex="normal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9" style:family="paragraph" style:parent-style-name="Normal">
      <style:paragraph-properties fo:line-height="100%" fo:margin-bottom="0cm"/>
    </style:style>
    <style:style style:name="T7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750" style:family="paragraph" style:parent-style-name="Normal">
      <style:paragraph-properties fo:text-indent="-0.63cm" fo:line-height="100%" fo:margin-bottom="0cm" fo:margin-left="1.259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5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5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751" style:family="paragraph" style:parent-style-name="Normal">
      <style:paragraph-properties fo:text-indent="-0.63cm" fo:line-height="100%" fo:margin-bottom="0cm" fo:margin-left="1.259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5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5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752" style:family="paragraph" style:parent-style-name="Normal">
      <style:paragraph-properties fo:text-indent="-0.63cm" fo:line-height="100%" fo:margin-bottom="0cm" fo:margin-left="1.259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5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5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753" style:family="paragraph" style:parent-style-name="Normal">
      <style:paragraph-properties fo:text-indent="-0.63cm" fo:line-height="100%" fo:margin-bottom="0cm" fo:margin-left="1.259cm"/>
      <style:text-properties style:font-name="Arial" fo:font-size="10.5pt" style:font-name-asian="Times New Roman" style:font-size-asian="10.5pt" style:font-name-complex="Arial" style:font-size-complex="10.5pt" fo:language="en" fo:language-asian="en" fo:language-complex="ar" fo:country="GB" fo:country-asian="GB" fo:country-complex="SA"/>
    </style:style>
    <style:style style:name="T7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2" style:family="table-row"/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4" style:family="paragraph" style:parent-style-name="Guidance_20_Notes">
      <style:paragraph-properties fo:text-align="left" fo:line-height="100%" fo:margin-top="0cm" fo:margin-bottom="0cm"/>
    </style:style>
    <style:style style:name="T754_1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754_2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5" style:family="paragraph" style:parent-style-name="Guidance_20_Notes">
      <style:paragraph-properties fo:text-align="left" fo:line-height="100%" fo:margin-top="0cm"/>
    </style:style>
    <style:style style:name="T755_1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P756" style:family="paragraph" style:parent-style-name="Guidance_20_Notes">
      <style:paragraph-properties fo:text-align="left" fo:text-indent="-0.63cm" fo:line-height="100%" fo:margin-top="0cm" fo:margin-left="1.259cm"/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1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2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3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4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5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6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7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8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9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10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11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12" style:family="text">
      <style:text-properties fo:font-style="normal" style:font-style-asian="normal" style:font-style-complex="normal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13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14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2pt" fo:language="en" fo:language-asian="en" fo:language-complex="ar" fo:country="CA" fo:country-asian="GB" fo:country-complex="SA"/>
    </style:style>
    <style:style style:name="T756_15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56_16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56_17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56_18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56_19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56_20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T756_21" style:family="text">
      <style:text-properties fo:font-style="italic" style:font-style-asian="italic" style:font-style-complex="italic" fo:color="#a6a6a6" style:font-name="Arial" fo:font-size="10pt" style:font-name-asian="游明朝" style:font-size-asian="10pt" style:font-name-complex="Arial" style:font-size-complex="12pt" fo:language="en" fo:language-asian="en" fo:language-complex="ar" fo:country="GB" fo:country-asian="GB" fo:country-complex="SA"/>
    </style:style>
    <style:style style:name="P757" style:family="paragraph" style:parent-style-name="Guidance_20_Notes">
      <style:paragraph-properties fo:text-align="left" fo:text-indent="-0.63cm" fo:line-height="100%" fo:margin-top="0cm" fo:margin-bottom="0cm" fo:margin-left="1.259cm"/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57_1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57_2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57_3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57_4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57_5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57_6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57_7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57_8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57_9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57_10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Row83" style:family="table-row"/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8" style:family="paragraph" style:parent-style-name="Guidance_20_Notes">
      <style:paragraph-properties fo:text-align="left" fo:line-height="100%" fo:margin-top="0cm"/>
    </style:style>
    <style:style style:name="T758_1" style:family="text"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759" style:family="paragraph" style:parent-style-name="Guidance_20_Notes">
      <style:paragraph-properties fo:text-align="left" fo:line-height="100%" fo:margin-top="0cm" fo:margin-bottom="0cm"/>
      <style:text-properties fo:font-style="normal" style:font-style-asian="normal" style:font-style-complex="italic" fo:color="#000000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0" style:family="paragraph" style:parent-style-name="Normal">
      <style:paragraph-properties fo:line-height="100%" fo:margin-bottom="0cm"/>
    </style:style>
    <style:style style:name="T7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61" style:family="paragraph" style:parent-style-name="Normal">
      <style:paragraph-properties fo:text-indent="-0.63cm" fo:line-height="100%" fo:margin-bottom="0cm" fo:margin-left="1.259cm"/>
    </style:style>
    <style:style style:name="T761_1" style:family="text">
      <style:text-properties style:font-style-complex="italic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1_2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1_3" style:family="text">
      <style:text-properties style:font-style-complex="italic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1_4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1_5" style:family="text">
      <style:text-properties style:font-style-complex="italic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1_6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1_7" style:family="text">
      <style:text-properties style:font-style-complex="italic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1_8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1_9" style:family="text">
      <style:text-properties style:font-style-complex="italic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1_10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1_11" style:family="text">
      <style:text-properties style:font-style-complex="italic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1_12" style:family="text">
      <style:text-properties style:font-style-complex="italic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P762" style:family="paragraph" style:parent-style-name="Normal">
      <style:paragraph-properties fo:text-indent="-0.63cm" fo:line-height="100%" fo:margin-bottom="0cm" fo:margin-left="1.259cm"/>
      <style:text-properties style:font-style-complex="italic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2_1" style:family="text">
      <style:text-properties style:font-style-complex="italic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P763" style:family="paragraph" style:parent-style-name="Normal">
      <style:paragraph-properties fo:text-indent="-0.63cm" fo:line-height="100%" fo:margin-bottom="0cm" fo:margin-left="1.259cm"/>
      <style:text-properties style:font-style-complex="italic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T763_1" style:family="text">
      <style:text-properties style:font-style-complex="italic" style:font-name="Arial" fo:font-size="10pt" style:font-name-asian="游明朝" style:font-size-asian="10pt" style:font-name-complex="Arial" style:font-size-complex="10pt" fo:language="en" fo:language-asian="en" fo:language-complex="ar" fo:country="CA" fo:country-asian="GB" fo:country-complex="SA"/>
    </style:style>
    <style:style style:name="P764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765" style:family="paragraph" style:parent-style-name="Normal"/>
    <style:style style:name="T765_1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765_2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T765_3" style:family="text">
      <style:text-properties fo:font-size="10pt" style:font-size-asian="10pt" style:font-name-complex="Arial" style:font-size-complex="10pt" fo:language="en" fo:language-asian="en" fo:country="US" fo:country-asian="GB" fo:font-weight="bold" style:font-weight-asian="bold" style:font-weight-complex="bold"/>
    </style:style>
    <style:style style:name="P766" style:family="paragraph" style:parent-style-name="Normal">
      <style:text-properties fo:font-size="10pt" style:font-size-asian="10pt" style:font-name-complex="Arial" style:font-size-complex="10pt" fo:language-asian="en" fo:country-asian="GB"/>
    </style:style>
    <style:style style:name="P767" style:family="paragraph" style:parent-style-name="Normal"/>
    <style:style style:name="T767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767_2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767_3" style:family="text">
      <style:text-properties fo:font-size="10pt" style:font-size-asian="10pt" style:font-name-complex="Arial" style:font-size-complex="10pt" fo:language-asian="en" fo:country-asian="GB"/>
    </style:style>
    <style:style style:name="T767_4" style:family="text">
      <style:text-properties fo:font-size="10pt" style:font-size-asian="10pt" style:font-name-complex="Arial" style:font-size-complex="10pt" fo:language-asian="en" fo:country-asian="GB"/>
    </style:style>
    <style:style style:name="T767_5" style:family="text">
      <style:text-properties fo:font-size="10pt" style:font-size-asian="10pt" style:font-name-complex="Arial" style:font-size-complex="10pt" fo:language-asian="en" fo:country-asian="GB"/>
    </style:style>
    <style:style style:name="T767_6" style:family="text">
      <style:text-properties fo:font-size="10pt" style:font-size-asian="10pt" style:font-name-complex="Arial" style:font-size-complex="10pt" fo:language-asian="en" fo:country-asian="GB"/>
    </style:style>
    <style:style style:name="T767_7" style:family="text">
      <style:text-properties fo:font-size="10pt" style:font-size-asian="10pt" style:font-name-complex="Arial" style:font-size-complex="10pt" fo:language-asian="en" fo:country-asian="GB"/>
    </style:style>
    <style:style style:name="T767_8" style:family="text">
      <style:text-properties fo:font-size="10pt" style:font-size-asian="10pt" style:font-name-complex="Arial" style:font-size-complex="10pt" fo:language-asian="en" fo:country-asian="GB"/>
    </style:style>
    <style:style style:name="T767_9" style:family="text">
      <style:text-properties fo:font-size="10pt" style:font-size-asian="10pt" style:font-name-complex="Arial" style:font-size-complex="10pt" fo:language-asian="en" fo:country-asian="GB"/>
    </style:style>
    <style:style style:name="T767_10" style:family="text">
      <style:text-properties fo:font-size="10pt" style:font-size-asian="10pt" style:font-name-complex="Arial" style:font-size-complex="10pt" fo:language-asian="en" fo:country-asian="GB"/>
    </style:style>
    <style:style style:name="T767_11" style:family="text">
      <style:text-properties fo:font-size="10pt" style:font-size-asian="10pt" style:font-name-complex="Arial" style:font-size-complex="10pt" fo:language-asian="en" fo:country-asian="GB"/>
    </style:style>
    <style:style style:name="T767_12" style:family="text">
      <style:text-properties fo:font-size="10pt" style:font-size-asian="10pt" style:font-name-complex="Arial" style:font-size-complex="10pt" fo:language-asian="en" fo:country-asian="GB"/>
    </style:style>
    <style:style style:name="T767_13" style:family="text">
      <style:text-properties fo:font-size="10pt" style:font-size-asian="10pt" style:font-name-complex="Arial" style:font-size-complex="10pt" fo:language-asian="en" fo:country-asian="GB"/>
    </style:style>
    <style:style style:name="T767_14" style:family="text">
      <style:text-properties fo:font-size="10pt" style:font-size-asian="10pt" style:font-name-complex="Arial" style:font-size-complex="10pt" fo:language-asian="en" fo:country-asian="GB"/>
    </style:style>
    <style:style style:name="T767_15" style:family="text">
      <style:text-properties fo:font-size="10pt" style:font-size-asian="10pt" style:font-name-complex="Arial" style:font-size-complex="10pt" fo:language-asian="en" fo:country-asian="GB"/>
    </style:style>
    <style:style style:name="P768" style:family="paragraph" style:parent-style-name="Normal">
      <style:text-properties fo:font-size="10pt" style:font-size-asian="10pt" style:font-name-complex="Arial" style:font-size-complex="11pt"/>
    </style:style>
    <style:style style:name="P769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69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77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71" style:family="paragraph" style:parent-style-name="Normal"/>
    <style:style style:name="T77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71_2" style:family="text">
      <style:text-properties fo:font-size="11pt" style:font-size-asian="11pt" style:font-name-complex="Arial" style:font-size-complex="11pt"/>
    </style:style>
    <style:style style:name="P772" style:family="paragraph" style:parent-style-name="Normal">
      <style:text-properties fo:font-size="11pt" style:font-size-asian="11pt" style:font-name-complex="Arial" style:font-size-complex="11pt"/>
    </style:style>
    <style:style style:name="P773" style:family="paragraph" style:parent-style-name="Normal"/>
    <style:style style:name="T773_1" style:family="text">
      <style:text-properties fo:font-size="10pt" style:font-size-asian="10pt" style:font-name-complex="Arial" style:font-size-complex="10pt"/>
    </style:style>
    <style:style style:name="T773_2" style:family="text">
      <style:text-properties fo:font-size="10pt" style:font-size-asian="10pt" style:font-name-complex="Arial" style:font-size-complex="10pt" fo:font-weight="bold" style:font-weight-asian="bold"/>
    </style:style>
    <style:style style:name="T773_3" style:family="text">
      <style:text-properties fo:font-size="10pt" style:font-size-asian="10pt" style:font-name-complex="Arial" style:font-size-complex="10pt" fo:font-weight="bold" style:font-weight-asian="bold"/>
    </style:style>
    <style:style style:name="T773_4" style:family="text">
      <style:text-properties fo:font-size="10pt" style:font-size-asian="10pt" style:font-name-complex="Arial" style:font-size-complex="10pt"/>
    </style:style>
    <style:style style:name="T773_5" style:family="text">
      <style:text-properties fo:font-size="10pt" style:font-size-asian="10pt" style:font-name-complex="Arial" style:font-size-complex="10pt"/>
    </style:style>
    <style:style style:name="T773_6" style:family="text">
      <style:text-properties fo:font-style="italic" style:font-style-asian="italic" fo:font-size="10pt" style:font-size-asian="10pt" style:font-name-complex="Arial" style:font-size-complex="10pt"/>
    </style:style>
    <style:style style:name="T773_7" style:family="text">
      <style:text-properties fo:font-size="10pt" style:font-size-asian="10pt" style:font-name-complex="Arial" style:font-size-complex="10pt"/>
    </style:style>
    <style:style style:name="T773_8" style:family="text">
      <style:text-properties fo:font-style="italic" style:font-style-asian="italic" fo:font-size="10pt" style:font-size-asian="10pt" style:font-name-complex="Arial" style:font-size-complex="10pt"/>
    </style:style>
    <style:style style:name="T773_9" style:family="text">
      <style:text-properties fo:font-size="10pt" style:font-size-asian="10pt" style:font-name-complex="Arial" style:font-size-complex="10pt"/>
    </style:style>
    <style:style style:name="P774" style:family="paragraph" style:parent-style-name="Normal">
      <style:text-properties fo:font-size="10pt" style:font-size-asian="10pt" style:font-name-complex="Arial" style:font-size-complex="10pt"/>
    </style:style>
    <style:style style:name="P775" style:family="paragraph" style:parent-style-name="Normal"/>
    <style:style style:name="T775_1" style:family="text">
      <style:text-properties fo:font-size="10pt" style:font-size-asian="10pt" style:font-name-complex="Arial" style:font-size-complex="10pt" fo:font-weight="bold" style:font-weight-asian="bold"/>
    </style:style>
    <style:style style:name="T775_2" style:family="text">
      <style:text-properties fo:font-size="10pt" style:font-size-asian="10pt" style:font-name-complex="Arial" style:font-size-complex="10pt"/>
    </style:style>
    <style:style style:name="T775_3" style:family="text">
      <style:text-properties fo:font-size="10pt" style:font-size-asian="10pt" style:font-name-complex="Arial" style:font-size-complex="10pt"/>
    </style:style>
    <style:style style:name="T775_4" style:family="text">
      <style:text-properties fo:font-size="10pt" style:font-size-asian="10pt" style:font-name-complex="Arial" style:font-size-complex="10pt"/>
    </style:style>
    <style:style style:name="P776" style:family="paragraph" style:parent-style-name="Normal">
      <style:text-properties fo:font-size="10pt" style:font-size-asian="10pt" style:font-name-complex="Arial" style:font-size-complex="10pt"/>
    </style:style>
    <style:style style:name="P777" style:family="paragraph" style:parent-style-name="Normal"/>
    <style:style style:name="T777_1" style:family="text">
      <style:text-properties fo:font-size="10pt" style:font-size-asian="10pt" style:font-name-complex="Arial" style:font-size-complex="10pt" fo:font-weight="bold" style:font-weight-asian="bold"/>
    </style:style>
    <style:style style:name="T777_2" style:family="text">
      <style:text-properties fo:font-size="10pt" style:font-size-asian="10pt" style:font-name-complex="Arial" style:font-size-complex="10pt"/>
    </style:style>
    <style:style style:name="T777_3" style:family="text">
      <style:text-properties fo:font-size="10pt" style:font-size-asian="10pt" style:font-name-complex="Arial" style:font-size-complex="10pt"/>
    </style:style>
    <style:style style:name="T777_4" style:family="text">
      <style:text-properties fo:font-size="10pt" style:font-size-asian="10pt" style:font-name-complex="Arial" style:font-size-complex="10pt"/>
    </style:style>
    <style:style style:name="T777_5" style:family="text">
      <style:text-properties fo:font-size="10pt" style:font-size-asian="10pt" style:font-name-complex="Arial" style:font-size-complex="10pt"/>
    </style:style>
    <style:style style:name="T777_6" style:family="text">
      <style:text-properties fo:font-size="10pt" style:font-size-asian="10pt" style:font-name-complex="Arial" style:font-size-complex="10pt"/>
    </style:style>
    <style:style style:name="P778" style:family="paragraph" style:parent-style-name="Normal">
      <style:text-properties fo:font-size="10pt" style:font-size-asian="10pt" style:font-name-complex="Arial" style:font-size-complex="10pt"/>
    </style:style>
    <style:style style:name="P779" style:family="paragraph" style:parent-style-name="Normal"/>
    <style:style style:name="T779_1" style:family="text">
      <style:text-properties fo:font-size="10pt" style:font-size-asian="10pt" style:font-name-complex="Arial" style:font-size-complex="10pt" fo:font-weight="bold" style:font-weight-asian="bold"/>
    </style:style>
    <style:style style:name="T779_2" style:family="text">
      <style:text-properties fo:font-size="10pt" style:font-size-asian="10pt" style:font-name-complex="Arial" style:font-size-complex="10pt"/>
    </style:style>
    <style:style style:name="P780" style:family="paragraph" style:parent-style-name="Normal">
      <style:text-properties fo:font-size="10pt" style:font-size-asian="10pt" style:font-name-complex="Arial" style:font-size-complex="10pt"/>
    </style:style>
    <style:style style:name="P781" style:family="paragraph" style:parent-style-name="Normal"/>
    <style:style style:name="T781_1" style:family="text">
      <style:text-properties fo:font-size="10pt" style:font-size-asian="10pt" style:font-name-complex="Arial" style:font-size-complex="10pt"/>
    </style:style>
    <style:style style:name="T781_2" style:family="text">
      <style:text-properties fo:font-size="10pt" style:font-size-asian="10pt" style:font-name-complex="Arial" style:font-size-complex="10pt"/>
    </style:style>
    <style:style style:name="T781_3" style:family="text">
      <style:text-properties fo:font-size="10pt" style:font-size-asian="10pt" style:font-name-complex="Arial" style:font-size-complex="10pt"/>
    </style:style>
    <style:style style:name="T781_4" style:family="text">
      <style:text-properties fo:font-size="10pt" style:font-size-asian="10pt" style:font-name-complex="Arial" style:font-size-complex="10pt"/>
    </style:style>
    <style:style style:name="P782" style:family="paragraph" style:parent-style-name="Normal">
      <style:text-properties fo:font-size="10pt" style:font-size-asian="10pt" style:font-name-complex="Arial" style:font-size-complex="10pt"/>
    </style:style>
    <style:style style:name="P783" style:family="paragraph" style:parent-style-name="Normal"/>
    <style:style style:name="T783_1" style:family="text">
      <style:text-properties fo:font-size="10pt" style:font-name-asian="Arial" style:font-size-asian="10pt" style:font-name-complex="Arial" style:font-size-complex="10pt"/>
    </style:style>
    <style:style style:name="T783_2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783_3" style:family="text">
      <style:text-properties fo:font-size="10pt" style:font-name-asian="Arial" style:font-size-asian="10pt" style:font-name-complex="Arial" style:font-size-complex="10pt"/>
    </style:style>
    <style:style style:name="T783_4" style:family="text">
      <style:text-properties fo:font-size="10pt" style:font-name-asian="Arial" style:font-size-asian="10pt" style:font-name-complex="Arial" style:font-size-complex="10pt"/>
    </style:style>
    <style:style style:name="T783_5" style:family="text">
      <style:text-properties fo:font-size="10pt" style:font-name-asian="Arial" style:font-size-asian="10pt" style:font-name-complex="Arial" style:font-size-complex="10pt"/>
    </style:style>
    <style:style style:name="T783_6" style:family="text">
      <style:text-properties fo:font-size="10pt" style:font-name-asian="Arial" style:font-size-asian="10pt" style:font-name-complex="Arial" style:font-size-complex="10pt"/>
    </style:style>
    <style:style style:name="T783_7" style:family="text">
      <style:text-properties fo:font-size="10pt" style:font-name-asian="Arial" style:font-size-asian="10pt" style:font-name-complex="Arial" style:font-size-complex="10pt"/>
    </style:style>
    <style:style style:name="T783_8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783_9" style:family="text">
      <style:text-properties fo:font-size="10pt" style:font-name-asian="Arial" style:font-size-asian="10pt" style:font-name-complex="Arial" style:font-size-complex="10pt"/>
    </style:style>
    <style:style style:name="P784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78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85_1" style:family="text">
      <style:text-properties fo:font-size="14pt" style:font-size-asian="14pt" style:font-name-complex="Arial" style:font-size-complex="11pt" fo:font-weight="bold" style:font-weight-asian="bold"/>
    </style:style>
    <style:style style:name="T785_2" style:family="text">
      <style:text-properties fo:font-size="14pt" style:font-size-asian="14pt" style:font-name-complex="Arial" style:font-size-complex="11pt" fo:font-weight="bold" style:font-weight-asian="bold"/>
    </style:style>
    <style:style style:name="P78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787" style:family="paragraph" style:parent-style-name="Normal"/>
    <style:style style:name="T78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88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89" style:family="paragraph" style:parent-style-name="Normal"/>
    <style:style style:name="T789_1" style:family="text">
      <style:text-properties fo:font-size="10pt" style:font-size-asian="10pt" style:font-name-complex="Arial" style:font-size-complex="10pt" fo:language="en" fo:country="CA" fo:font-weight="bold" style:font-weight-asian="bold" style:font-weight-complex="bold"/>
    </style:style>
    <style:style style:name="P790" style:family="paragraph" style:parent-style-name="Normal"/>
    <style:style style:name="T790_1" style:family="text">
      <style:text-properties fo:font-size="10pt" style:font-size-asian="10pt" style:font-name-complex="Arial" style:font-size-complex="10pt"/>
    </style:style>
    <style:style style:name="T790_2" style:family="text">
      <style:text-properties fo:font-size="10pt" style:font-size-asian="10pt" style:font-name-complex="Arial" style:font-size-complex="10pt" fo:font-weight="bold" style:font-weight-asian="bold"/>
    </style:style>
    <style:style style:name="T790_3" style:family="text">
      <style:text-properties fo:font-size="10pt" style:font-size-asian="10pt" style:font-name-complex="Arial" style:font-size-complex="10pt"/>
    </style:style>
    <style:style style:name="T790_4" style:family="text">
      <style:text-properties fo:font-size="10pt" style:font-size-asian="10pt" style:font-name-complex="Arial" style:font-size-complex="10pt" fo:font-weight="bold" style:font-weight-asian="bold"/>
    </style:style>
    <style:style style:name="T790_5" style:family="text">
      <style:text-properties fo:font-size="10pt" style:font-size-asian="10pt" style:font-name-complex="Arial" style:font-size-complex="10pt"/>
    </style:style>
    <style:style style:name="T790_6" style:family="text">
      <style:text-properties fo:font-size="10pt" style:font-size-asian="10pt" style:font-name-complex="Arial" style:font-size-complex="10pt" fo:font-weight="bold" style:font-weight-asian="bold"/>
    </style:style>
    <style:style style:name="T790_7" style:family="text">
      <style:text-properties fo:font-size="10pt" style:font-size-asian="10pt" style:font-name-complex="Arial" style:font-size-complex="10pt"/>
    </style:style>
    <style:style style:name="T790_8" style:family="text">
      <style:text-properties style:font-style-complex="italic" fo:font-size="10pt" style:font-size-asian="10pt" style:font-name-complex="Arial" style:font-size-complex="10pt"/>
    </style:style>
    <style:style style:name="T790_9" style:family="text">
      <style:text-properties fo:font-style="italic" style:font-style-asian="italic" fo:font-size="10pt" style:font-size-asian="10pt" style:font-name-complex="Arial" style:font-size-complex="10pt"/>
    </style:style>
    <style:style style:name="P791" style:family="paragraph" style:parent-style-name="Normal">
      <style:text-properties fo:font-size="10pt" style:font-size-asian="10pt" style:font-name-complex="Arial" style:font-size-complex="10pt"/>
    </style:style>
    <style:style style:name="P792" style:family="paragraph" style:parent-style-name="Normal"/>
    <style:style style:name="T792_1" style:family="text">
      <style:text-properties fo:font-size="10pt" style:font-size-asian="10pt" style:font-name-complex="Arial" style:font-size-complex="10pt"/>
    </style:style>
    <style:style style:name="T792_2" style:family="text">
      <style:text-properties fo:font-size="10pt" style:font-size-asian="10pt" style:font-name-complex="Arial" style:font-size-complex="10pt" fo:font-weight="bold" style:font-weight-asian="bold"/>
    </style:style>
    <style:style style:name="T792_3" style:family="text">
      <style:text-properties fo:font-size="10pt" style:font-size-asian="10pt" style:font-name-complex="Arial" style:font-size-complex="10pt"/>
    </style:style>
    <style:style style:name="T792_4" style:family="text">
      <style:text-properties fo:font-size="10pt" style:font-size-asian="10pt" style:font-name-complex="Arial" style:font-size-complex="10pt" fo:font-weight="bold" style:font-weight-asian="bold"/>
    </style:style>
    <style:style style:name="T792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92_6" style:family="text">
      <style:text-properties fo:font-size="10pt" style:font-size-asian="10pt" style:font-name-complex="Arial" style:font-size-complex="10pt" fo:font-weight="bold" style:font-weight-asian="bold"/>
    </style:style>
    <style:style style:name="T792_7" style:family="text">
      <style:text-properties fo:font-size="10pt" style:font-size-asian="10pt" style:font-name-complex="Arial" style:font-size-complex="10pt"/>
    </style:style>
    <style:style style:name="T792_8" style:family="text">
      <style:text-properties fo:font-size="10pt" style:font-size-asian="10pt" style:font-name-complex="Arial" style:font-size-complex="10pt" fo:font-weight="bold" style:font-weight-asian="bold"/>
    </style:style>
    <style:style style:name="T792_9" style:family="text">
      <style:text-properties fo:font-size="10pt" style:font-size-asian="10pt" style:font-name-complex="Arial" style:font-size-complex="10pt"/>
    </style:style>
    <style:style style:name="P793" style:family="paragraph" style:parent-style-name="Guidance_20_Bullets">
      <style:paragraph-properties fo:text-align="left" fo:margin-top="0cm"/>
      <style:text-properties fo:font-style="normal" style:font-style-asian="normal" fo:color="#000000" style:font-name-complex="Arial" style:font-size-complex="10pt"/>
    </style:style>
    <style:style style:name="P794" style:family="paragraph" style:parent-style-name="Normal"/>
    <style:style style:name="T794_1" style:family="text">
      <style:text-properties fo:font-size="10pt" style:font-size-asian="10pt" style:font-name-complex="Arial" style:font-size-complex="10pt" fo:font-weight="bold" style:font-weight-asian="bold"/>
    </style:style>
    <style:style style:name="T794_2" style:family="text">
      <style:text-properties fo:font-size="10pt" style:font-size-asian="10pt" style:font-name-complex="Arial" style:font-size-complex="10pt" fo:font-weight="bold" style:font-weight-asian="bold"/>
    </style:style>
    <style:style style:name="T794_3" style:family="text">
      <style:text-properties fo:font-size="10pt" style:font-size-asian="10pt" style:font-name-complex="Arial" style:font-size-complex="10pt" fo:font-weight="bold" style:font-weight-asian="bold"/>
    </style:style>
    <style:style style:name="P795" style:family="paragraph" style:parent-style-name="Normal">
      <style:paragraph-properties>
        <style:tab-stops>
          <style:tab-stop style:type="left" style:leader-style="none" style:position="1.27cm"/>
        </style:tab-stops>
      </style:paragraph-properties>
    </style:style>
    <style:style style:name="T795_1" style:family="text">
      <style:text-properties fo:font-size="10pt" style:font-size-asian="10pt" style:font-name-complex="Arial" style:font-size-complex="10pt"/>
    </style:style>
    <style:style style:name="T795_2" style:family="text">
      <style:text-properties fo:font-size="10pt" style:font-size-asian="10pt" style:font-name-complex="Arial" style:font-size-complex="10pt"/>
    </style:style>
    <style:style style:name="T795_3" style:family="text">
      <style:text-properties fo:font-size="10pt" style:font-size-asian="10pt" style:font-name-complex="Arial" style:font-size-complex="10pt"/>
    </style:style>
    <style:style style:name="T795_4" style:family="text">
      <style:text-properties fo:font-size="10pt" style:font-size-asian="10pt" style:font-name-complex="Arial" style:font-size-complex="10pt"/>
    </style:style>
    <style:style style:name="T795_5" style:family="text">
      <style:text-properties fo:font-size="10pt" style:font-size-asian="10pt" style:font-name-complex="Arial" style:font-size-complex="10pt"/>
    </style:style>
    <style:style style:name="T795_6" style:family="text">
      <style:text-properties fo:font-size="10pt" style:font-size-asian="10pt" style:font-name-complex="Arial" style:font-size-complex="10pt"/>
    </style:style>
    <style:style style:name="T795_7" style:family="text">
      <style:text-properties fo:font-size="10pt" style:font-size-asian="10pt" style:font-name-complex="Arial" style:font-size-complex="10pt"/>
    </style:style>
    <style:style style:name="T795_8" style:family="text">
      <style:text-properties fo:font-size="10pt" style:font-size-asian="10pt" style:font-name-complex="Arial" style:font-size-complex="10pt"/>
    </style:style>
    <style:style style:name="T795_9" style:family="text">
      <style:text-properties fo:font-size="10pt" style:font-size-asian="10pt" style:font-name-complex="Arial" style:font-size-complex="10pt"/>
    </style:style>
    <style:style style:name="P796" style:family="paragraph" style:parent-style-name="Normal">
      <style:text-properties fo:font-size="10pt" style:font-size-asian="10pt" style:font-name-complex="Arial" style:font-size-complex="10pt"/>
    </style:style>
    <style:style style:name="P797" style:family="paragraph" style:parent-style-name="Normal"/>
    <style:style style:name="T797_1" style:family="text">
      <style:text-properties fo:font-size="10pt" style:font-size-asian="10pt" style:font-name-complex="Arial" style:font-size-complex="10pt" fo:font-weight="bold" style:font-weight-asian="bold"/>
    </style:style>
    <style:style style:name="T797_2" style:family="text">
      <style:text-properties fo:font-size="10pt" style:font-size-asian="10pt" style:font-name-complex="Arial" style:font-size-complex="10pt" fo:font-weight="bold" style:font-weight-asian="bold"/>
    </style:style>
    <style:style style:name="T797_3" style:family="text">
      <style:text-properties fo:font-size="10pt" style:font-size-asian="10pt" style:font-name-complex="Arial" style:font-size-complex="10pt" fo:font-weight="bold" style:font-weight-asian="bold"/>
    </style:style>
    <style:style style:name="T797_4" style:family="text">
      <style:text-properties fo:font-size="10pt" style:font-size-asian="10pt" style:font-name-complex="Arial" style:font-size-complex="10pt"/>
    </style:style>
    <style:style style:name="T797_5" style:family="text">
      <style:text-properties fo:font-size="10pt" style:font-size-asian="10pt" style:font-name-complex="Arial" style:font-size-complex="10pt"/>
    </style:style>
    <style:style style:name="T797_6" style:family="text">
      <style:text-properties fo:font-size="10pt" style:font-size-asian="10pt" style:font-name-complex="Arial" style:font-size-complex="10pt"/>
    </style:style>
    <style:style style:name="T797_7" style:family="text">
      <style:text-properties fo:font-size="10pt" style:font-size-asian="10pt" style:font-name-complex="Arial" style:font-size-complex="10pt"/>
    </style:style>
    <style:style style:name="T797_8" style:family="text">
      <style:text-properties fo:font-size="10pt" style:font-size-asian="10pt" style:font-name-complex="Arial" style:font-size-complex="10pt"/>
    </style:style>
    <style:style style:name="T797_9" style:family="text">
      <style:text-properties fo:font-size="10pt" style:font-size-asian="10pt" style:font-name-complex="Arial" style:font-size-complex="10pt"/>
    </style:style>
    <style:style style:name="T797_10" style:family="text">
      <style:text-properties fo:font-size="10pt" style:font-size-asian="10pt" style:font-name-complex="Arial" style:font-size-complex="10pt"/>
    </style:style>
    <style:style style:name="T797_11" style:family="text">
      <style:text-properties fo:font-size="10pt" style:font-size-asian="10pt" style:font-name-complex="Arial" style:font-size-complex="10pt"/>
    </style:style>
    <style:style style:name="T797_12" style:family="text">
      <style:text-properties fo:font-size="10pt" style:font-size-asian="10pt" style:font-name-complex="Arial" style:font-size-complex="10pt"/>
    </style:style>
    <style:style style:name="T797_13" style:family="text">
      <style:text-properties fo:font-size="10pt" style:font-size-asian="10pt" style:font-name-complex="Arial" style:font-size-complex="10pt"/>
    </style:style>
    <style:style style:name="T797_14" style:family="text">
      <style:text-properties fo:font-size="10pt" style:font-size-asian="10pt" style:font-name-complex="Arial" style:font-size-complex="10pt"/>
    </style:style>
    <style:style style:name="T797_15" style:family="text">
      <style:text-properties fo:font-size="10pt" style:font-size-asian="10pt" style:font-name-complex="Arial" style:font-size-complex="10pt"/>
    </style:style>
    <style:style style:name="T797_16" style:family="text">
      <style:text-properties fo:font-size="10pt" style:font-size-asian="10pt" style:font-name-complex="Arial" style:font-size-complex="10pt"/>
    </style:style>
    <style:style style:name="T797_17" style:family="text">
      <style:text-properties fo:font-size="10pt" style:font-size-asian="10pt" style:font-name-complex="Arial" style:font-size-complex="10pt"/>
    </style:style>
    <style:style style:name="T797_18" style:family="text">
      <style:text-properties fo:font-size="10pt" style:font-size-asian="10pt" style:font-name-complex="Arial" style:font-size-complex="10pt"/>
    </style:style>
    <style:style style:name="T797_19" style:family="text">
      <style:text-properties fo:font-size="10pt" style:font-size-asian="10pt" style:font-name-complex="Arial" style:font-size-complex="10pt"/>
    </style:style>
    <style:style style:name="T797_20" style:family="text">
      <style:text-properties fo:font-size="10pt" style:font-size-asian="10pt" style:font-name-complex="Arial" style:font-size-complex="10pt"/>
    </style:style>
    <style:style style:name="T797_21" style:family="text">
      <style:text-properties fo:font-size="10pt" style:font-size-asian="10pt" style:font-name-complex="Arial" style:font-size-complex="10pt"/>
    </style:style>
    <style:style style:name="T797_22" style:family="text">
      <style:text-properties fo:font-size="10pt" style:font-size-asian="10pt" style:font-name-complex="Arial" style:font-size-complex="10pt"/>
    </style:style>
    <style:style style:name="T797_23" style:family="text">
      <style:text-properties fo:font-size="10pt" style:font-size-asian="10pt" style:font-name-complex="Arial" style:font-size-complex="10pt"/>
    </style:style>
    <style:style style:name="P798" style:family="paragraph" style:parent-style-name="Normal">
      <style:text-properties fo:font-size="10pt" style:font-size-asian="10pt" style:font-name-complex="Arial" style:font-size-complex="10pt"/>
    </style:style>
    <style:style style:name="P799" style:family="paragraph" style:parent-style-name="Normal"/>
    <style:style style:name="T799_1" style:family="text">
      <style:text-properties fo:font-size="10pt" style:font-size-asian="10pt" style:font-name-complex="Arial" fo:font-weight="bold" style:font-weight-asian="bold"/>
    </style:style>
    <style:style style:name="T799_2" style:family="text">
      <style:text-properties fo:font-size="10pt" style:font-size-asian="10pt" style:font-name-complex="Arial" fo:font-weight="bold" style:font-weight-asian="bold"/>
    </style:style>
    <style:style style:name="T799_3" style:family="text">
      <style:text-properties fo:font-size="10pt" style:font-size-asian="10pt" style:font-name-complex="Arial" fo:font-weight="bold" style:font-weight-asian="bold"/>
    </style:style>
    <style:style style:name="T799_4" style:family="text">
      <style:text-properties fo:font-size="10pt" style:font-size-asian="10pt" style:font-name-complex="Arial" style:font-size-complex="10pt"/>
    </style:style>
    <style:style style:name="P800" style:family="paragraph" style:parent-style-name="Normal">
      <style:text-properties fo:font-size="10pt" style:font-size-asian="10pt" style:font-name-complex="Arial" style:font-size-complex="10pt"/>
    </style:style>
    <style:style style:name="T800_1" style:family="text">
      <style:text-properties fo:font-size="10pt" style:font-size-asian="10pt" style:font-name-complex="Arial" style:font-size-complex="10pt"/>
    </style:style>
    <style:style style:name="T800_2" style:family="text">
      <style:text-properties fo:font-size="10pt" style:font-size-asian="10pt" style:font-name-complex="Arial" style:font-size-complex="10pt"/>
    </style:style>
    <style:style style:name="T800_3" style:family="text">
      <style:text-properties fo:font-size="10pt" style:font-size-asian="10pt" style:font-name-complex="Arial" style:font-size-complex="10pt"/>
    </style:style>
    <style:style style:name="T800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00_5" style:family="text">
      <style:text-properties fo:font-size="10pt" style:font-size-asian="10pt" style:font-name-complex="Arial" style:font-size-complex="10pt"/>
    </style:style>
    <style:style style:name="P801" style:family="paragraph" style:parent-style-name="Normal">
      <style:text-properties fo:font-size="10pt" style:font-size-asian="10pt" style:font-name-complex="Arial" style:font-size-complex="10pt"/>
    </style:style>
    <style:style style:name="T801_1" style:family="text">
      <style:text-properties fo:font-size="10pt" style:font-size-asian="10pt" style:font-name-complex="Arial" style:font-size-complex="10pt"/>
    </style:style>
    <style:style style:name="T801_2" style:family="text">
      <style:text-properties fo:font-size="10pt" style:font-size-asian="10pt" style:font-name-complex="Arial" style:font-size-complex="10pt" fo:font-weight="bold" style:font-weight-asian="bold"/>
    </style:style>
    <style:style style:name="T801_3" style:family="text">
      <style:text-properties fo:font-size="10pt" style:font-size-asian="10pt" style:font-name-complex="Arial" style:font-size-complex="10pt"/>
    </style:style>
    <style:style style:name="P802" style:family="paragraph" style:parent-style-name="Normal">
      <style:text-properties fo:font-size="10pt" style:font-size-asian="10pt" style:font-name-complex="Arial" style:font-size-complex="10pt"/>
    </style:style>
    <style:style style:name="T802_1" style:family="text">
      <style:text-properties fo:font-size="10pt" style:font-size-asian="10pt" style:font-name-complex="Arial" style:font-size-complex="10pt"/>
    </style:style>
    <style:style style:name="T802_2" style:family="text">
      <style:text-properties fo:font-size="10pt" style:font-size-asian="10pt" style:font-name-complex="Arial" style:font-size-complex="10pt" fo:font-weight="bold" style:font-weight-asian="bold"/>
    </style:style>
    <style:style style:name="T802_3" style:family="text">
      <style:text-properties fo:font-size="10pt" style:font-size-asian="10pt" style:font-name-complex="Arial" style:font-size-complex="10pt"/>
    </style:style>
    <style:style style:name="P803" style:family="paragraph" style:parent-style-name="Normal">
      <style:text-properties fo:font-size="10pt" style:font-size-asian="10pt" style:font-name-complex="Arial" style:font-size-complex="10pt"/>
    </style:style>
    <style:style style:name="T803_1" style:family="text">
      <style:text-properties fo:font-size="10pt" style:font-size-asian="10pt" style:font-name-complex="Arial" style:font-size-complex="10pt"/>
    </style:style>
    <style:style style:name="T803_2" style:family="text">
      <style:text-properties fo:font-size="10pt" style:font-size-asian="10pt" style:font-name-complex="Arial" style:font-size-complex="10pt" fo:font-weight="bold" style:font-weight-asian="bold"/>
    </style:style>
    <style:style style:name="T803_3" style:family="text">
      <style:text-properties fo:font-size="10pt" style:font-size-asian="10pt" style:font-name-complex="Arial" style:font-size-complex="10pt"/>
    </style:style>
    <style:style style:name="P804" style:family="paragraph" style:parent-style-name="Normal"/>
    <style:style style:name="T804_1" style:family="text">
      <style:text-properties fo:font-size="10pt" style:font-size-asian="10pt" style:font-name-complex="Arial" style:font-size-complex="10pt"/>
    </style:style>
    <style:style style:name="T804_2" style:family="text">
      <style:text-properties fo:font-size="10pt" style:font-size-asian="10pt" style:font-name-complex="Arial" style:font-size-complex="10pt"/>
    </style:style>
    <style:style style:name="P805" style:family="paragraph" style:parent-style-name="Normal">
      <style:text-properties fo:font-size="10pt" style:font-size-asian="10pt" style:font-name-complex="Arial" style:font-size-complex="10pt"/>
    </style:style>
    <style:style style:name="P806" style:family="paragraph" style:parent-style-name="Normal"/>
    <style:style style:name="T806_1" style:family="text">
      <style:text-properties fo:font-size="10pt" style:font-size-asian="10pt" style:font-name-complex="Arial" style:font-size-complex="10pt"/>
    </style:style>
    <style:style style:name="T806_2" style:family="text">
      <style:text-properties fo:font-size="10pt" style:font-size-asian="10pt" style:font-name-complex="Arial" style:font-size-complex="10pt"/>
    </style:style>
    <style:style style:name="T806_3" style:family="text">
      <style:text-properties fo:font-size="10pt" style:font-size-asian="10pt" style:font-name-complex="Arial" style:font-size-complex="10pt"/>
    </style:style>
    <style:style style:name="P807" style:family="paragraph" style:parent-style-name="Normal">
      <style:text-properties fo:background-color="#ffff00" fo:font-size="10pt" style:font-size-asian="10pt" style:font-name-complex="Arial" style:font-size-complex="10pt"/>
    </style:style>
    <style:style style:name="P808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08_1" style:family="text">
      <style:text-properties fo:font-size="14pt" style:font-size-asian="14pt" style:font-name-complex="Arial" style:font-size-complex="11pt" fo:font-weight="bold" style:font-weight-asian="bold"/>
    </style:style>
    <style:style style:name="P809" style:family="paragraph" style:parent-style-name="Normal">
      <style:text-properties fo:font-size="10pt" style:font-size-asian="10pt" style:font-name-complex="Arial" style:font-size-complex="11pt" style:font-weight-complex="bold"/>
    </style:style>
    <style:style style:name="P810" style:family="paragraph" style:parent-style-name="Normal"/>
    <style:style style:name="T810_1" style:family="text">
      <style:text-properties fo:font-size="10pt" style:font-size-asian="10pt" style:font-name-complex="Arial" style:font-size-complex="10pt" fo:font-weight="bold" style:font-weight-asian="bold"/>
    </style:style>
    <style:style style:name="P811" style:family="paragraph" style:parent-style-name="Normal"/>
    <style:style style:name="T81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1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11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11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11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11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11_7" style:family="text">
      <style:text-properties fo:font-size="10pt" style:font-size-asian="10pt" style:font-name-complex="Arial" style:font-size-complex="10pt"/>
    </style:style>
    <style:style style:name="T811_8" style:family="text">
      <style:text-properties fo:font-size="10pt" style:font-size-asian="10pt" style:font-name-complex="Arial" style:font-size-complex="10pt"/>
    </style:style>
    <style:style style:name="T811_9" style:family="text">
      <style:text-properties fo:font-size="10pt" style:font-size-asian="10pt" style:font-name-complex="Arial" style:font-size-complex="10pt"/>
    </style:style>
    <style:style style:name="T811_10" style:family="text">
      <style:text-properties fo:font-size="10pt" style:font-size-asian="10pt" style:font-name-complex="Arial" style:font-size-complex="10pt"/>
    </style:style>
    <style:style style:name="T811_11" style:family="text">
      <style:text-properties fo:font-size="10pt" style:font-size-asian="10pt" style:font-name-complex="Arial" style:font-size-complex="10pt"/>
    </style:style>
    <style:style style:name="P812" style:family="paragraph" style:parent-style-name="Normal">
      <style:text-properties fo:font-size="10pt" style:font-size-asian="10pt" style:font-name-complex="Arial" style:font-size-complex="10pt"/>
    </style:style>
    <style:style style:name="P813" style:family="paragraph" style:parent-style-name="Normal"/>
    <style:style style:name="T81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13_2" style:family="text">
      <style:text-properties fo:font-size="10pt" style:font-size-asian="10pt" style:font-name-complex="Arial" style:font-size-complex="10pt" fo:font-weight="bold" style:font-weight-asian="bold"/>
    </style:style>
    <style:style style:name="T813_3" style:family="text">
      <style:text-properties fo:font-size="10pt" style:font-size-asian="10pt" style:font-name-complex="Arial" style:font-size-complex="10pt" style:font-weight-complex="bold"/>
    </style:style>
    <style:style style:name="T813_4" style:family="text">
      <style:text-properties fo:font-size="10pt" style:font-size-asian="10pt" style:font-name-complex="Arial" style:font-size-complex="10pt" fo:font-weight="bold" style:font-weight-asian="bold"/>
    </style:style>
    <style:style style:name="T813_5" style:family="text">
      <style:text-properties fo:font-size="10pt" style:font-size-asian="10pt" style:font-name-complex="Arial" style:font-size-complex="10pt"/>
    </style:style>
    <style:style style:name="T813_6" style:family="text">
      <style:text-properties fo:font-size="10pt" style:font-size-asian="10pt" style:font-name-complex="Arial" style:font-size-complex="10pt"/>
    </style:style>
    <style:style style:name="T813_7" style:family="text">
      <style:text-properties fo:font-size="10pt" style:font-size-asian="10pt" style:font-name-complex="Arial" style:font-size-complex="10pt"/>
    </style:style>
    <style:style style:name="T813_8" style:family="text">
      <style:text-properties fo:font-size="10pt" style:font-size-asian="10pt" style:font-name-complex="Arial" style:font-size-complex="10pt"/>
    </style:style>
    <style:style style:name="T813_9" style:family="text">
      <style:text-properties fo:font-size="10pt" style:font-size-asian="10pt" style:font-name-complex="Arial" style:font-size-complex="10pt"/>
    </style:style>
    <style:style style:name="T813_10" style:family="text">
      <style:text-properties fo:font-size="10pt" style:font-size-asian="10pt" style:font-name-complex="Arial" style:font-size-complex="10pt"/>
    </style:style>
    <style:style style:name="P814" style:family="paragraph" style:parent-style-name="Normal">
      <style:text-properties fo:font-size="10pt" style:font-size-asian="10pt" style:font-name-complex="Arial" style:font-size-complex="10pt"/>
    </style:style>
    <style:style style:name="P815" style:family="paragraph" style:parent-style-name="Normal"/>
    <style:style style:name="T81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15_2" style:family="text">
      <style:text-properties fo:font-size="10pt" style:font-size-asian="10pt" style:font-name-complex="Arial" style:font-size-complex="10pt"/>
    </style:style>
    <style:style style:name="T815_3" style:family="text">
      <style:text-properties fo:font-size="10pt" style:font-size-asian="10pt" style:font-name-complex="Arial" style:font-size-complex="10pt"/>
    </style:style>
    <style:style style:name="T815_4" style:family="text">
      <style:text-properties fo:font-size="10pt" style:font-size-asian="10pt" style:font-name-complex="Arial" style:font-size-complex="10pt"/>
    </style:style>
    <style:style style:name="P816" style:family="paragraph" style:parent-style-name="Normal">
      <style:text-properties fo:font-size="10pt" style:font-size-asian="10pt" style:font-name-complex="Arial" style:font-size-complex="10pt"/>
    </style:style>
    <style:style style:name="P817" style:family="paragraph" style:parent-style-name="Normal"/>
    <style:style style:name="T81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17_2" style:family="text">
      <style:text-properties fo:font-size="10pt" style:font-size-asian="10pt" style:font-name-complex="Arial" style:font-size-complex="10pt"/>
    </style:style>
    <style:style style:name="T817_3" style:family="text">
      <style:text-properties fo:font-size="10pt" style:font-size-asian="10pt" style:font-name-complex="Arial" style:font-size-complex="10pt"/>
    </style:style>
    <style:style style:name="T817_4" style:family="text">
      <style:text-properties fo:font-size="10pt" style:font-size-asian="10pt" style:font-name-complex="Arial" style:font-size-complex="10pt"/>
    </style:style>
    <style:style style:name="P818" style:family="paragraph" style:parent-style-name="Normal">
      <style:text-properties fo:font-size="10pt" style:font-size-asian="10pt" style:font-name-complex="Arial" style:font-size-complex="10pt"/>
    </style:style>
    <style:style style:name="P819" style:family="paragraph" style:parent-style-name="Normal"/>
    <style:style style:name="T819_1" style:family="text">
      <style:text-properties fo:font-size="10pt" style:font-size-asian="10pt" style:font-name-complex="Arial" style:font-size-complex="10pt" fo:font-weight="bold" style:font-weight-asian="bold"/>
    </style:style>
    <style:style style:name="P820" style:family="paragraph" style:parent-style-name="Normal"/>
    <style:style style:name="T82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2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20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20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20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20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20_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20_8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20_9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20_10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20_11" style:family="text">
      <style:text-properties fo:font-size="10pt" style:font-size-asian="10pt" style:font-name-complex="Arial" style:font-size-complex="10pt"/>
    </style:style>
    <style:style style:name="T820_12" style:family="text">
      <style:text-properties fo:font-size="10pt" style:font-size-asian="10pt" style:font-name-complex="Arial" style:font-size-complex="10pt"/>
    </style:style>
    <style:style style:name="T820_13" style:family="text">
      <style:text-properties fo:font-size="10pt" style:font-size-asian="10pt" style:font-name-complex="Arial" style:font-size-complex="10pt"/>
    </style:style>
    <style:style style:name="T820_14" style:family="text">
      <style:text-properties fo:font-size="10pt" style:font-size-asian="10pt" style:font-name-complex="Arial" style:font-size-complex="10pt"/>
    </style:style>
    <style:style style:name="T820_15" style:family="text">
      <style:text-properties fo:font-size="10pt" style:font-size-asian="10pt" style:font-name-complex="Arial" style:font-size-complex="10pt"/>
    </style:style>
    <style:style style:name="P821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821_1" style:family="text">
      <style:text-properties fo:font-size="10pt" style:font-size-asian="10pt" style:font-name-complex="Arial"/>
    </style:style>
    <style:style style:name="T821_2" style:family="text">
      <style:text-properties fo:font-size="10pt" style:font-size-asian="10pt" style:font-name-complex="Arial"/>
    </style:style>
    <style:style style:name="T821_3" style:family="text">
      <style:text-properties fo:font-size="10pt" style:font-size-asian="10pt" style:font-name-complex="Arial" fo:font-weight="bold" style:font-weight-asian="bold"/>
    </style:style>
    <style:style style:name="T821_4" style:family="text">
      <style:text-properties fo:font-size="10pt" style:font-size-asian="10pt" style:font-name-complex="Arial"/>
    </style:style>
    <style:style style:name="T821_5" style:family="text">
      <style:text-properties fo:font-size="10pt" style:font-size-asian="10pt" style:font-name-complex="Arial"/>
    </style:style>
    <style:style style:name="P822" style:family="paragraph" style:parent-style-name="List_20_Paragraph">
      <style:paragraph-properties fo:margin-bottom="0cm"/>
      <style:text-properties fo:font-size="10pt" style:font-size-asian="10pt" style:font-name-complex="Arial"/>
    </style:style>
    <style:style style:name="T822_1" style:family="text">
      <style:text-properties fo:font-size="10pt" style:font-size-asian="10pt" style:font-name-complex="Arial"/>
    </style:style>
    <style:style style:name="T822_2" style:family="text">
      <style:text-properties fo:font-size="10pt" style:font-size-asian="10pt" style:font-name-complex="Arial"/>
    </style:style>
    <style:style style:name="T822_3" style:family="text">
      <style:text-properties fo:font-size="10pt" style:font-size-asian="10pt" style:font-name-complex="Arial"/>
    </style:style>
    <style:style style:name="T822_4" style:family="text">
      <style:text-properties fo:font-size="10pt" style:font-size-asian="10pt" style:font-name-complex="Arial"/>
    </style:style>
    <style:style style:name="T822_5" style:family="text">
      <style:text-properties fo:font-size="10pt" style:font-size-asian="10pt" style:font-name-complex="Arial"/>
    </style:style>
    <style:style style:name="T822_6" style:family="text">
      <style:text-properties fo:font-size="10pt" style:font-size-asian="10pt" style:font-name-complex="Arial"/>
    </style:style>
    <style:style style:name="T822_7" style:family="text">
      <style:text-properties fo:font-size="10pt" style:font-size-asian="10pt" style:font-name-complex="Arial"/>
    </style:style>
    <style:style style:name="T822_8" style:family="text">
      <style:text-properties fo:font-size="10pt" style:font-size-asian="10pt" style:font-name-complex="Arial"/>
    </style:style>
    <style:style style:name="T822_9" style:family="text">
      <style:text-properties fo:font-size="10pt" style:font-size-asian="10pt" style:font-name-complex="Arial"/>
    </style:style>
    <style:style style:name="T822_10" style:family="text">
      <style:text-properties fo:font-size="10pt" style:font-size-asian="10pt" style:font-name-complex="Arial"/>
    </style:style>
    <style:style style:name="T822_11" style:family="text">
      <style:text-properties fo:font-size="10pt" style:font-size-asian="10pt" style:font-name-complex="Arial" fo:font-weight="bold" style:font-weight-asian="bold"/>
    </style:style>
    <style:style style:name="T822_12" style:family="text">
      <style:text-properties fo:font-size="10pt" style:font-size-asian="10pt" style:font-name-complex="Arial"/>
    </style:style>
    <style:style style:name="T822_13" style:family="text">
      <style:text-properties fo:font-size="10pt" style:font-size-asian="10pt" style:font-name-complex="Arial"/>
    </style:style>
    <style:style style:name="T822_14" style:family="text">
      <style:text-properties fo:font-size="10pt" style:font-size-asian="10pt" style:font-name-complex="Arial"/>
    </style:style>
    <style:style style:name="P823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824" style:family="paragraph" style:parent-style-name="Normal"/>
    <style:style style:name="T824_1" style:family="text">
      <style:text-properties fo:font-size="10pt" style:font-size-asian="10pt" style:font-name-complex="Arial" style:font-size-complex="10pt" fo:font-weight="bold" style:font-weight-asian="bold"/>
    </style:style>
    <style:style style:name="P825" style:family="paragraph" style:parent-style-name="Normal"/>
    <style:style style:name="T825_1" style:family="text">
      <style:text-properties fo:font-size="10pt" style:font-size-asian="10pt" style:font-name-complex="Arial" style:font-size-complex="10pt"/>
    </style:style>
    <style:style style:name="T825_2" style:family="text">
      <style:text-properties fo:font-size="10pt" style:font-size-asian="10pt" style:font-name-complex="Arial" style:font-size-complex="10pt" fo:font-weight="bold" style:font-weight-asian="bold"/>
    </style:style>
    <style:style style:name="T825_3" style:family="text">
      <style:text-properties fo:font-size="10pt" style:font-size-asian="10pt" style:font-name-complex="Arial" style:font-size-complex="10pt" fo:font-weight="bold" style:font-weight-asian="bold"/>
    </style:style>
    <style:style style:name="T825_4" style:family="text">
      <style:text-properties fo:font-size="10pt" style:font-size-asian="10pt" style:font-name-complex="Arial" style:font-size-complex="10pt" fo:font-weight="bold" style:font-weight-asian="bold"/>
    </style:style>
    <style:style style:name="T825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825_6" style:family="text">
      <style:text-properties fo:font-size="10pt" style:font-size-asian="10pt" style:font-name-complex="Arial" style:font-size-complex="10pt" fo:font-weight="bold" style:font-weight-asian="bold"/>
    </style:style>
    <style:style style:name="T825_7" style:family="text">
      <style:text-properties fo:font-size="10pt" style:font-size-asian="10pt" style:font-name-complex="Arial" style:font-size-complex="10pt" fo:font-weight="bold" style:font-weight-asian="bold"/>
    </style:style>
    <style:style style:name="T825_8" style:family="text">
      <style:text-properties fo:font-size="10pt" style:font-size-asian="10pt" style:font-name-complex="Arial" style:font-size-complex="10pt"/>
    </style:style>
    <style:style style:name="P826" style:family="paragraph" style:parent-style-name="Normal">
      <style:text-properties fo:font-size="10pt" style:font-size-asian="10pt" style:font-name-complex="Arial" style:font-size-complex="10pt"/>
    </style:style>
    <style:style style:name="P827" style:family="paragraph" style:parent-style-name="Normal"/>
    <style:style style:name="T827_1" style:family="text">
      <style:text-properties fo:font-size="10pt" style:font-size-asian="10pt" style:font-name-complex="Arial" style:font-size-complex="10pt"/>
    </style:style>
    <style:style style:name="T827_2" style:family="text">
      <style:text-properties fo:font-size="10pt" style:font-size-asian="10pt" style:font-name-complex="Arial" style:font-size-complex="10pt"/>
    </style:style>
    <style:style style:name="T827_3" style:family="text">
      <style:text-properties fo:font-size="10pt" style:font-size-asian="10pt" style:font-name-complex="Arial" style:font-size-complex="10pt"/>
    </style:style>
    <style:style style:name="T827_4" style:family="text">
      <style:text-properties fo:font-size="10pt" style:font-size-asian="10pt" style:font-name-complex="Arial" style:font-size-complex="10pt"/>
    </style:style>
    <style:style style:name="T827_5" style:family="text">
      <style:text-properties fo:font-size="10pt" style:font-size-asian="10pt" style:font-name-complex="Arial" style:font-size-complex="10pt"/>
    </style:style>
    <style:style style:name="P828" style:family="paragraph" style:parent-style-name="Normal"/>
    <style:style style:name="T828_1" style:family="text">
      <style:text-properties fo:font-size="10pt" style:font-size-asian="10pt" style:font-name-complex="Arial" style:font-size-complex="10pt"/>
    </style:style>
    <style:style style:name="T828_2" style:family="text">
      <style:text-properties fo:font-size="10pt" style:font-size-asian="10pt" style:font-name-complex="Arial" style:font-size-complex="10pt"/>
    </style:style>
    <style:style style:name="T828_3" style:family="text">
      <style:text-properties fo:font-size="10pt" style:font-size-asian="10pt" style:font-name-complex="Arial" style:font-size-complex="10pt"/>
    </style:style>
    <style:style style:name="T828_4" style:family="text">
      <style:text-properties fo:font-size="10pt" style:font-size-asian="10pt" style:font-name-complex="Arial" style:font-size-complex="10pt"/>
    </style:style>
    <style:style style:name="T828_5" style:family="text">
      <style:text-properties fo:font-size="10pt" style:font-size-asian="10pt" style:font-name-complex="Arial" style:font-size-complex="10pt"/>
    </style:style>
    <style:style style:name="T828_6" style:family="text">
      <style:text-properties fo:font-size="10pt" style:font-size-asian="10pt" style:font-name-complex="Arial" style:font-size-complex="10pt"/>
    </style:style>
    <style:style style:name="T828_7" style:family="text">
      <style:text-properties fo:font-size="10pt" style:font-size-asian="10pt" style:font-name-complex="Arial" style:font-size-complex="10pt"/>
    </style:style>
    <style:style style:name="T828_8" style:family="text">
      <style:text-properties fo:font-size="10pt" style:font-size-asian="10pt" style:font-name-complex="Arial" style:font-size-complex="10pt"/>
    </style:style>
    <style:style style:name="T828_9" style:family="text">
      <style:text-properties fo:font-size="10pt" style:font-size-asian="10pt" style:font-name-complex="Arial" style:font-size-complex="10pt"/>
    </style:style>
    <style:style style:name="P829" style:family="paragraph" style:parent-style-name="Normal">
      <style:text-properties fo:font-size="11pt" style:font-size-asian="11pt" style:font-name-complex="Arial" style:font-size-complex="11pt"/>
    </style:style>
    <style:style style:name="Table29" style:family="table">
      <style:table-properties table:align="left" style:width="16.252cm" fo:margin-left="-0.009cm"/>
    </style:style>
    <style:style style:name="Column79" style:family="table-column">
      <style:table-column-properties style:column-width="4.251cm"/>
    </style:style>
    <style:style style:name="Column80" style:family="table-column">
      <style:table-column-properties style:column-width="4cm"/>
    </style:style>
    <style:style style:name="Column81" style:family="table-column">
      <style:table-column-properties style:column-width="3.501cm"/>
    </style:style>
    <style:style style:name="Column82" style:family="table-column">
      <style:table-column-properties style:column-width="4.5cm"/>
    </style:style>
    <style:style style:name="Row84" style:family="table-row"/>
    <style:style style:name="Cell2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0" style:family="paragraph" style:parent-style-name="Normal">
      <style:paragraph-properties fo:line-height="100%" fo:margin-bottom="0cm"/>
    </style:style>
    <style:style style:name="T83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1" style:family="paragraph" style:parent-style-name="Normal">
      <style:paragraph-properties fo:line-height="100%" fo:margin-bottom="0cm"/>
    </style:style>
    <style:style style:name="T83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83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2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2" style:family="paragraph" style:parent-style-name="Normal">
      <style:paragraph-properties fo:line-height="100%" fo:margin-bottom="0cm"/>
    </style:style>
    <style:style style:name="T83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3" style:family="paragraph" style:parent-style-name="Normal">
      <style:paragraph-properties fo:line-height="100%" fo:margin-bottom="0cm"/>
    </style:style>
    <style:style style:name="T83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834" style:family="paragraph" style:parent-style-name="Normal">
      <style:text-properties fo:font-size="10pt" style:font-size-asian="10pt" style:font-size-complex="10pt"/>
    </style:style>
    <style:style style:name="P835" style:family="paragraph" style:parent-style-name="Normal"/>
    <style:style style:name="T83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36" style:family="paragraph" style:parent-style-name="Normal">
      <style:text-properties fo:font-size="10pt" style:font-size-asian="10pt" style:font-name-complex="Arial" style:font-size-complex="10pt"/>
    </style:style>
    <style:style style:name="Table30" style:family="table">
      <style:table-properties table:align="left" style:width="15.748cm" fo:margin-left="0cm"/>
    </style:style>
    <style:style style:name="Column83" style:family="table-column">
      <style:table-column-properties style:column-width="0.524cm"/>
    </style:style>
    <style:style style:name="Column84" style:family="table-column">
      <style:table-column-properties style:column-width="5.874cm"/>
    </style:style>
    <style:style style:name="Column85" style:family="table-column">
      <style:table-column-properties style:column-width="9.35cm"/>
    </style:style>
    <style:style style:name="Row85" style:family="table-row"/>
    <style:style style:name="Cell229" style:family="table-cell">
      <style:table-cell-properties fo:background-color="#ffffff" style:vertical-align="bottom" fo:padding-top="0.026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37" style:family="paragraph" style:parent-style-name="Normal">
      <style:paragraph-properties fo:line-height="100%" fo:margin-bottom="0cm"/>
    </style:style>
    <style:style style:name="T8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30" style:family="table-cell">
      <style:table-cell-properties fo:background-color="#ffffff" style:vertical-align="bottom" fo:padding-top="0.026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38" style:family="paragraph" style:parent-style-name="Normal">
      <style:paragraph-properties fo:line-height="100%" fo:margin-bottom="0cm"/>
    </style:style>
    <style:style style:name="T8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31" style:family="table-cell">
      <style:table-cell-properties fo:background-color="#ffffff" style:vertical-align="bottom" fo:padding-top="0.026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39" style:family="paragraph" style:parent-style-name="Normal">
      <style:paragraph-properties fo:line-height="100%" fo:margin-bottom="0cm"/>
    </style:style>
    <style:style style:name="T8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3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86" style:family="table-row"/>
    <style:style style:name="Cell232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40" style:family="paragraph" style:parent-style-name="Normal">
      <style:paragraph-properties fo:line-height="100%" fo:margin-bottom="0cm"/>
    </style:style>
    <style:style style:name="T8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33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41" style:family="paragraph" style:parent-style-name="Normal">
      <style:paragraph-properties fo:line-height="100%" fo:margin-bottom="0cm"/>
    </style:style>
    <style:style style:name="T8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34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42" style:family="paragraph" style:parent-style-name="Normal">
      <style:paragraph-properties fo:line-height="100%" fo:margin-bottom="0cm"/>
    </style:style>
    <style:style style:name="T8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4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4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4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4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7" style:family="table-row"/>
    <style:style style:name="Cell235" style:family="table-cell">
      <style:table-cell-properties fo:background-color="#ffffff" style:vertical-align="bottom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43" style:family="paragraph" style:parent-style-name="Normal">
      <style:paragraph-properties fo:line-height="100%" fo:margin-bottom="0cm"/>
    </style:style>
    <style:style style:name="T8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36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44" style:family="paragraph" style:parent-style-name="Normal">
      <style:paragraph-properties fo:line-height="100%" fo:margin-bottom="0cm"/>
    </style:style>
    <style:style style:name="T8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4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37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45" style:family="paragraph" style:parent-style-name="Normal">
      <style:paragraph-properties fo:line-height="100%" fo:margin-bottom="0cm"/>
    </style:style>
    <style:style style:name="T8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4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84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8" style:family="table-row"/>
    <style:style style:name="Cell238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47" style:family="paragraph" style:parent-style-name="Normal">
      <style:paragraph-properties fo:line-height="100%" fo:margin-bottom="0cm"/>
    </style:style>
    <style:style style:name="T8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39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48" style:family="paragraph" style:parent-style-name="Normal">
      <style:paragraph-properties fo:line-height="100%" fo:margin-bottom="0cm"/>
    </style:style>
    <style:style style:name="T8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40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49" style:family="paragraph" style:parent-style-name="Normal">
      <style:paragraph-properties fo:line-height="100%" fo:margin-bottom="0cm"/>
    </style:style>
    <style:style style:name="T8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4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4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89" style:family="table-row"/>
    <style:style style:name="Cell241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50" style:family="paragraph" style:parent-style-name="Normal">
      <style:paragraph-properties fo:line-height="100%" fo:margin-bottom="0cm"/>
    </style:style>
    <style:style style:name="T8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42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51" style:family="paragraph" style:parent-style-name="Normal">
      <style:paragraph-properties fo:line-height="100%" fo:margin-bottom="0cm"/>
    </style:style>
    <style:style style:name="T8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43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52" style:family="paragraph" style:parent-style-name="Normal">
      <style:paragraph-properties fo:line-height="100%" fo:margin-bottom="0cm"/>
    </style:style>
    <style:style style:name="T8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5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5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5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5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5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90" style:family="table-row"/>
    <style:style style:name="Cell244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53" style:family="paragraph" style:parent-style-name="Normal">
      <style:paragraph-properties fo:line-height="100%" fo:margin-bottom="0cm"/>
    </style:style>
    <style:style style:name="T8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45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54" style:family="paragraph" style:parent-style-name="Normal">
      <style:paragraph-properties fo:line-height="100%" fo:margin-bottom="0cm"/>
    </style:style>
    <style:style style:name="T8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46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55" style:family="paragraph" style:parent-style-name="Normal">
      <style:paragraph-properties fo:line-height="100%" fo:margin-bottom="0cm"/>
    </style:style>
    <style:style style:name="T8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5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5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5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91" style:family="table-row"/>
    <style:style style:name="Cell247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56" style:family="paragraph" style:parent-style-name="Normal">
      <style:paragraph-properties fo:line-height="100%" fo:margin-bottom="0cm"/>
    </style:style>
    <style:style style:name="T8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48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57" style:family="paragraph" style:parent-style-name="Normal">
      <style:paragraph-properties fo:line-height="100%" fo:margin-bottom="0cm"/>
    </style:style>
    <style:style style:name="T8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49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58" style:family="paragraph" style:parent-style-name="Normal">
      <style:paragraph-properties fo:line-height="100%" fo:margin-bottom="0cm"/>
    </style:style>
    <style:style style:name="T8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5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5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5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5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92" style:family="table-row"/>
    <style:style style:name="Cell250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59" style:family="paragraph" style:parent-style-name="Normal">
      <style:paragraph-properties fo:line-height="100%" fo:margin-bottom="0cm"/>
    </style:style>
    <style:style style:name="T8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51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60" style:family="paragraph" style:parent-style-name="Normal">
      <style:paragraph-properties fo:line-height="100%" fo:margin-bottom="0cm"/>
    </style:style>
    <style:style style:name="T8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52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61" style:family="paragraph" style:parent-style-name="Normal">
      <style:paragraph-properties fo:line-height="100%" fo:margin-bottom="0cm"/>
    </style:style>
    <style:style style:name="T8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6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6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93" style:family="table-row"/>
    <style:style style:name="Cell253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62" style:family="paragraph" style:parent-style-name="Normal">
      <style:paragraph-properties fo:line-height="100%" fo:margin-bottom="0cm"/>
    </style:style>
    <style:style style:name="T8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54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63" style:family="paragraph" style:parent-style-name="Normal">
      <style:paragraph-properties fo:line-height="100%" fo:margin-bottom="0cm"/>
    </style:style>
    <style:style style:name="T8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55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64" style:family="paragraph" style:parent-style-name="Normal">
      <style:paragraph-properties fo:line-height="100%" fo:margin-bottom="0cm"/>
    </style:style>
    <style:style style:name="T8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6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6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94" style:family="table-row"/>
    <style:style style:name="Cell256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65" style:family="paragraph" style:parent-style-name="Normal">
      <style:paragraph-properties fo:line-height="100%" fo:margin-bottom="0cm"/>
    </style:style>
    <style:style style:name="T8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57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66" style:family="paragraph" style:parent-style-name="Normal">
      <style:paragraph-properties fo:line-height="100%" fo:margin-bottom="0cm"/>
    </style:style>
    <style:style style:name="T8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58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67" style:family="paragraph" style:parent-style-name="Normal">
      <style:paragraph-properties fo:line-height="100%" fo:margin-bottom="0cm"/>
    </style:style>
    <style:style style:name="T8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6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6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67_4" style:family="text">
      <style:text-properties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US" fo:country-complex="SA"/>
    </style:style>
    <style:style style:name="T86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67_6" style:family="text">
      <style:text-properties style:font-name="Cambria Math" fo:font-size="10pt" style:font-name-asian="Times New Roman" style:font-size-asian="10pt" style:font-name-complex="Cambria Math" style:font-size-complex="10pt" fo:language="en" fo:language-asian="en" fo:language-complex="ar" fo:country="GB" fo:country-asian="US" fo:country-complex="SA"/>
    </style:style>
    <style:style style:name="T86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86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95" style:family="table-row"/>
    <style:style style:name="Cell259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69" style:family="paragraph" style:parent-style-name="Normal">
      <style:paragraph-properties fo:line-height="100%" fo:margin-bottom="0cm"/>
    </style:style>
    <style:style style:name="T8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60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70" style:family="paragraph" style:parent-style-name="Normal">
      <style:paragraph-properties fo:line-height="100%" fo:margin-bottom="0cm"/>
    </style:style>
    <style:style style:name="T8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61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71" style:family="paragraph" style:parent-style-name="Normal">
      <style:paragraph-properties fo:line-height="100%" fo:margin-bottom="0cm"/>
    </style:style>
    <style:style style:name="T8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7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7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7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7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7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T871_7" style:family="text">
      <style:text-properties style:font-name="Cambria Math" fo:font-size="10pt" style:font-name-asian="Times New Roman" style:font-size-asian="10pt" style:font-name-complex="Cambria Math" style:font-size-complex="10pt" fo:language="en" fo:language-asian="en" fo:language-complex="ar" fo:country="CA" fo:country-asian="US" fo:country-complex="SA"/>
    </style:style>
    <style:style style:name="T87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Row96" style:family="table-row">
      <style:table-row-properties style:min-row-height="0.032cm"/>
    </style:style>
    <style:style style:name="Cell262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72" style:family="paragraph" style:parent-style-name="Normal">
      <style:paragraph-properties fo:line-height="100%" fo:margin-bottom="0cm"/>
    </style:style>
    <style:style style:name="T8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63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73" style:family="paragraph" style:parent-style-name="Normal">
      <style:paragraph-properties fo:line-height="100%" fo:margin-bottom="0cm"/>
    </style:style>
    <style:style style:name="T8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64" style:family="table-cell">
      <style:table-cell-properties fo:background-color="#ffffff" style:vertical-align="top" fo:padding-top="0.242cm" fo:border-top="#e1e7ef 0.009cm solid" fo:padding-bottom="0.242cm" fo:border-bottom="#e1e7ef 0.009cm solid" fo:padding-left="0.026cm" fo:border-left="#e1e7ef 0.009cm solid" fo:padding-right="0.026cm" fo:border-right="#e1e7ef 0.009cm solid" fo:wrap-option="wrap"/>
    </style:style>
    <style:style style:name="P874" style:family="paragraph" style:parent-style-name="Normal">
      <style:paragraph-properties fo:line-height="100%" fo:margin-bottom="0cm"/>
    </style:style>
    <style:style style:name="T8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fo:font-weight="bold" style:font-weight-asian="bold" style:font-weight-complex="bold"/>
    </style:style>
    <style:style style:name="T87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 fo:font-weight="bold" style:font-weight-asian="bold" style:font-weight-complex="bold"/>
    </style:style>
    <style:style style:name="T87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CA" fo:country-asian="US" fo:country-complex="SA"/>
    </style:style>
    <style:style style:name="P875" style:family="paragraph" style:parent-style-name="Normal">
      <style:text-properties fo:font-size="10pt" style:font-size-asian="10pt" style:font-name-complex="Arial" style:font-size-complex="10pt"/>
    </style:style>
  </office:automatic-styles>
  <office:body>
    <office:text>
      <text:h text:style-name="P1" text:outline-level="2"><text:span text:style-name="T1_1">Annual<text:s/>Review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/text:span><text:span text:style-name="T3_2"><text:s/></text:span><text:span text:style-name="T3_3">AI<text:s/>for<text:s/>Development:<text:s/>Responsible<text:s/>AI,<text:s/>Empowering<text:s/>People<text:s/>(‘AI4D’)</text:span><text:span text:style-name="T3_4"> </text:span></text:p>
            <text:p text:style-name="P4"><text:span text:style-name="T4_1"> 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5"><text:span text:style-name="T5_1">Programme Value<text:s/>£<text:s/>(full<text:s/>life):<text:s/></text:span><text:span text:style-name="T5_2">£53,000,000</text:span><text:span text:style-name="T5_3"> </text:span><text:span text:style-name="T5_4"> </text:span></text:p>
          </table:table-cell>
          <table:covered-table-cell/>
          <table:table-cell table:style-name="Cell3">
            <text:p text:style-name="P6"><text:span text:style-name="T6_1">Review date: </text:span><text:span text:style-name="T6_2">15/04/2026</text:span><text:span text:style-name="T6_3"> </text:span></text:p>
          </table:table-cell>
        </table:table-row>
        <table:table-row table:style-name="Row3">
          <table:table-cell table:style-name="Cell4">
            <text:p text:style-name="P7"><text:span text:style-name="T7_1">Programme </text:span><text:span text:style-name="T7_2">Code:</text:span><text:span text:style-name="T7_3"> </text:span><text:span text:style-name="T7_4">400191</text:span><text:span text:style-name="T7_5"> </text:span></text:p>
            <text:p text:style-name="P8"><text:span text:style-name="T8_1"> </text:span></text:p>
          </table:table-cell>
          <table:table-cell table:style-name="Cell5">
            <text:p text:style-name="P9"><text:span text:style-name="T9_1">AMP<text:s/>start<text:s/>date:</text:span><text:span text:style-name="T9_2"> </text:span><text:span text:style-name="T9_3">15/04/2024</text:span><text:span text:style-name="T9_4"> </text:span></text:p>
          </table:table-cell>
          <table:table-cell table:style-name="Cell6">
            <text:p text:style-name="P10"><text:span text:style-name="T10_1">AMP<text:s/>end<text:s/>date:</text:span><text:span text:style-name="T10_2"> </text:span><text:span text:style-name="T10_3">31/03/2031</text:span><text:span text:style-name="T10_4"> </text:span></text:p>
          </table:table-cell>
        </table:table-row>
      </table:table>
      <text:p text:style-name="P11"/>
      <text:p text:style-name="P12"><text:span text:style-name="T12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3"><text:span text:style-name="T13_1">Year</text:span></text:p>
          </table:table-cell>
          <table:table-cell table:style-name="Cell8">
            <text:p text:style-name="P14"><text:span text:style-name="T14_1">2025</text:span></text:p>
          </table:table-cell>
          <table:table-cell table:style-name="Cell9">
            <text:p text:style-name="P15"><text:span text:style-name="T15_1">2026</text:span></text:p>
          </table:table-cell>
          <table:table-cell table:style-name="Cell10">
            <text:p text:style-name="P16"><text:span text:style-name="T16_1">2027</text:span></text:p>
          </table:table-cell>
          <table:table-cell table:style-name="Cell11">
            <text:p text:style-name="P17"><text:span text:style-name="T17_1">2028</text:span></text:p>
          </table:table-cell>
          <table:table-cell table:style-name="Cell12">
            <text:p text:style-name="P18"><text:span text:style-name="T18_1">2029</text:span></text:p>
          </table:table-cell>
          <table:table-cell table:style-name="Cell13">
            <text:p text:style-name="P19"><text:span text:style-name="T19_1">2030</text:span></text:p>
          </table:table-cell>
          <table:table-cell table:style-name="Cell14">
            <text:p text:style-name="P20"><text:span text:style-name="T20_1">2031</text:span></text:p>
          </table:table-cell>
          <table:table-cell table:style-name="Cell15">
            <text:p text:style-name="P21"/>
          </table:table-cell>
        </table:table-row>
        <table:table-row table:style-name="Row5">
          <table:table-cell table:style-name="Cell16">
            <text:p text:style-name="P22"><text:span text:style-name="T22_1">Overall<text:s/>Output<text:s/>Score</text:span></text:p>
          </table:table-cell>
          <table:table-cell table:style-name="Cell17">
            <text:p text:style-name="P23"><text:span text:style-name="T23_1">A+</text:span></text:p>
          </table:table-cell>
          <table:table-cell table:style-name="Cell18">
            <text:p text:style-name="P24"><text:span text:style-name="T24_1">A+</text:span></text:p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</table:table-row>
        <table:table-row table:style-name="Row6">
          <table:table-cell table:style-name="Cell25">
            <text:p text:style-name="P31"><text:span text:style-name="T31_1">Overall<text:s/>programme<text:s/>risk<text:s/>rating</text:span></text:p>
          </table:table-cell>
          <table:table-cell table:style-name="Cell26">
            <text:p text:style-name="P32"><text:span text:style-name="T32_1">Moderate</text:span></text:p>
          </table:table-cell>
          <table:table-cell table:style-name="Cell27">
            <text:p text:style-name="P33"><text:span text:style-name="T33_1">Moderate<text:s/></text:span></text:p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</table:table-row>
      </table:table>
      <text:p text:style-name="P40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1"><text:span text:style-name="T41_1">DevTracker</text:span><text:span text:style-name="T41_2"><text:s/>Link<text:s/>to<text:s/>Business<text:s/>Case:<text:s/></text:span></text:p>
          </table:table-cell>
          <table:table-cell table:style-name="Cell35">
            <text:p text:style-name="P42"><text:span text:style-name="T42_1"><text:a xlink:type="simple" xlink:href="https://iati.fcdo.gov.uk/iati_documents/D0006995.odt"><text:span text:style-name="T42_2">https://iati.fcdo.gov.uk/iati_documents/D0006995.odt</text:span></text:a></text:span></text:p>
          </table:table-cell>
        </table:table-row>
        <table:table-row table:style-name="Row8">
          <table:table-cell table:style-name="Cell36">
            <text:p text:style-name="P43"><text:span text:style-name="T43_1">DevTracker</text:span><text:span text:style-name="T43_2"><text:s/>Link<text:s/>to<text:s/>results<text:s/>framework:<text:s/></text:span></text:p>
          </table:table-cell>
          <table:table-cell table:style-name="Cell37">
            <text:p text:style-name="P44"><text:span text:style-name="T44_1">Awaiting<text:s/>publication</text:span></text:p>
          </table:table-cell>
        </table:table-row>
      </table:table>
      <text:p text:style-name="P45"/>
      <text:p text:style-name="P46"><text:span text:style-name="T46_1">A.<text:s/>SUMMARY<text:s/>AND<text:s/>OVERVIEW<text:s/></text:span></text:p>
      <text:p text:style-name="P47"/>
      <text:p text:style-name="P48"><text:span text:style-name="T48_1">Description<text:s/>of<text:s/>programme<text:s/></text:span></text:p>
      <text:p text:style-name="P49"/>
      <text:p text:style-name="P50"><text:span text:style-name="T50_1">The<text:s/></text:span><text:span text:style-name="T50_2"><text:a xlink:type="simple" xlink:href="https://www.ai4d.ai/"><text:span text:style-name="T50_3">Artificial<text:s/>Intelligence<text:s/>for<text:s/>Development<text:s/>(AI4D)<text:s/>programme</text:span></text:a></text:span><text:span text:style-name="T50_4"><text:s/>aims<text:s/>to<text:s/>foster<text:s/>responsible<text:s/>AI<text:s/>ecosystem</text:span><text:span text:style-name="T50_5">s</text:span><text:span text:style-name="T50_6"><text:s/>-<text:s/>safe,<text:s/>inclusive,<text:s/>locally<text:s/>led<text:s/>and<text:s/>rights</text:span><text:span text:style-name="T50_7">based<text:s/>-<text:s/>that<text:s/>empower<text:s/>people<text:s/>and<text:s/>accelerate<text:s/>progress<text:s/>towards<text:s/>the<text:s/>Sustainable<text:s/>Development<text:s/>Goals</text:span><text:span text:style-name="T50_8">.<text:s/>It<text:s/>strengthens<text:s/>local<text:s/>capabilities<text:s/>across<text:s/>responsible<text:s/>AI<text:s/>policy<text:s/>and<text:s/>strategy,<text:s/>skills,<text:s/>data,<text:s/>compute,<text:s/>innovation,<text:s/>scaling<text:s/>and<text:s/>evaluation.</text:span></text:p>
      <text:p text:style-name="P51"/>
      <text:p text:style-name="P52"><text:span text:style-name="T52_1">AI4D<text:s/>is<text:s/>a<text:s/>seven</text:span><text:span text:style-name="T52_2">-</text:span><text:span text:style-name="T52_3">year,<text:s/>£63.6<text:s/>million<text:s/>partnership<text:s/>between<text:s/>the<text:s/>UK<text:s/>Foreign,<text:s/>Commonwealth<text:s/>&amp;<text:s/>Development<text:s/>Office<text:s/>(FCDO)<text:s/>and<text:s/>Canada’s<text:s/>International<text:s/>Development<text:s/>Research<text:s/>Centre<text:s/>(IDRC),</text:span><text:span text:style-name="T52_4"><text:s/>with<text:s/>FCDO<text:s/>contributing<text:s/>£53<text:s/>million.<text:s/>The<text:s/>programme<text:s/>was<text:s/>launched<text:s/>at<text:s/>the<text:s/>AI<text:s/>Safety<text:s/>Summit<text:s/>at<text:s/>Bletchley<text:s/>Park<text:s/>in<text:s/>2023,<text:s/>initially<text:s/>focusing<text:s/>on<text:s/>Africa,<text:s/>and<text:s/>was<text:s/>expanded<text:s/>to<text:s/>Asia<text:s/>following<text:s/>an<text:s/>announcement<text:s/>at<text:s/>the<text:s/>G7<text:s/>Leaders’<text:s/>Summit<text:s/>in<text:s/>2024.<text:s/>It<text:s/>builds<text:s/>on<text:s/>the<text:s/>first<text:s/>phase<text:s/>of<text:s/>AI4D<text:s/>Africa,<text:s/>launched<text:s/>by<text:s/>IDRC<text:s/>and<text:s/>Sida<text:s/>in<text:s/>2020,<text:s/>which<text:s/>laid<text:s/>the<text:s/>foundations<text:s/>by<text:s/>supporting<text:s/>responsible<text:s/>AI<text:s/>policies,<text:s/>multidisciplinary<text:s/>research,<text:s/>and<text:s/>innovative<text:s/>projects<text:s/>across<text:s/>Africa.</text:span></text:p>
      <text:p text:style-name="P53"/>
      <text:p text:style-name="P54"><text:span text:style-name="T54_1">AI4D<text:s/>operates<text:s/>through<text:s/>three<text:s/>core<text:s/>delivery<text:s/>mechanisms:</text:span></text:p>
      <text:list text:style-name="LS25" xml:id="list0">
        <text:list-item>
          <text:p text:style-name="P55"><text:span text:style-name="T55_1">Multidisciplinary<text:s/>labs</text:span><text:span text:style-name="T55_2"><text:s/>–<text:s/>university</text:span><text:span text:style-name="T55_3">-</text:span><text:span text:style-name="T55_4">based<text:s/>research<text:s/>centres<text:s/>combining<text:s/>applied<text:s/>AI<text:s/>research,<text:s/>training,<text:s/>policy<text:s/>engagement<text:s/>and<text:s/>ecosystem<text:s/>convening.</text:span></text:p>
        </text:list-item>
        <text:list-item>
          <text:p text:style-name="P56"><text:span text:style-name="T56_1">Innovation<text:s/>networks</text:span><text:span text:style-name="T56_2">/<text:s/></text:span><text:span text:style-name="T56_3">hubs</text:span><text:span text:style-name="T56_4"><text:s/>–<text:s/>thematic<text:s/>cohorts<text:s/></text:span><text:span text:style-name="T56_5">supporting</text:span><text:span text:style-name="T56_6"><text:s/>early</text:span><text:span text:style-name="T56_7">-</text:span><text:span text:style-name="T56_8">stage<text:s/>AI<text:s/>solutions<text:s/>to<text:s/>develop,<text:s/>test<text:s/>and<text:s/>progress<text:s/>along<text:s/>responsible<text:s/>scaling<text:s/>pathways.</text:span><text:span text:style-name="T56_9"><text:s/>C</text:span><text:span text:style-name="T56_10">ohorts<text:s/>are<text:s/>selected,<text:s/>monitored,<text:s/>and<text:s/>supported<text:s/>by<text:s/></text:span><text:span text:style-name="T56_11">lead<text:s/>institutions<text:s/></text:span><text:span text:style-name="T56_12">(</text:span><text:span text:style-name="T56_13">typically<text:s/>think-</text:span><text:span text:style-name="T56_14">tanks<text:s/>and/</text:span><text:span text:style-name="T56_15">or<text:s/>public<text:s/></text:span><text:span text:style-name="T56_16">universities)</text:span><text:span text:style-name="T56_17"><text:s/></text:span><text:span text:style-name="T56_18">and</text:span><text:span text:style-name="T56_19"><text:s/>the<text:s/>AI4D<text:s/></text:span><text:span text:style-name="T56_20">program</text:span><text:span text:style-name="T56_21">me<text:s/>team</text:span><text:span text:style-name="T56_22">.</text:span><text:span text:style-name="T56_23"><text:s/></text:span><text:span text:style-name="T56_24">Lead<text:s/>institutions<text:s/>also<text:s/></text:span><text:span text:style-name="T56_25">act<text:s/>as</text:span><text:span text:style-name="T56_26"><text:s/>thematic</text:span><text:span text:style-name="T56_27"><text:s/></text:span><text:span text:style-name="T56_28">AI<text:s/></text:span><text:span text:style-name="T56_29">experts</text:span><text:span text:style-name="T56_30"><text:s/>on<text:s/></text:span><text:span text:style-name="T56_31">AI</text:span><text:span text:style-name="T56_32">,<text:s/></text:span><text:span text:style-name="T56_33">conducting<text:s/>and<text:s/>sharing</text:span><text:span text:style-name="T56_34"><text:s/>research<text:s/>and</text:span><text:span text:style-name="T56_35"><text:s/></text:span><text:span text:style-name="T56_36">scoping<text:s/>activities.</text:span></text:p>
        </text:list-item>
        <text:list-item>
          <text:p text:style-name="P57"><text:span text:style-name="T57_1">Policy<text:s/></text:span><text:span text:style-name="T57_2">H</text:span><text:span text:style-name="T57_3">ubs</text:span><text:span text:style-name="T57_4"><text:s/></text:span><text:span text:style-name="T57_5">and<text:s/>Observato</text:span><text:span text:style-name="T57_6">ri</text:span><text:span text:style-name="T57_7">es</text:span><text:span text:style-name="T57_8"><text:s/></text:span><text:span text:style-name="T57_9">–</text:span><text:span text:style-name="T57_10"><text:s/></text:span><text:span text:style-name="T57_11">housed<text:s/>at<text:s/></text:span><text:span text:style-name="T57_12">think-and-do<text:s/>tanks<text:s/></text:span><text:span text:style-name="T57_13">with<text:s/>regional<text:s/></text:span><text:span text:style-name="T57_14">expertise<text:s/>in<text:s/></text:span><text:span text:style-name="T57_15">policy</text:span><text:span text:style-name="T57_16">,<text:s/>governance,</text:span><text:span text:style-name="T57_17"><text:s/>and<text:s/>AI<text:s/>ethics,</text:span><text:span text:style-name="T57_18"><text:s/></text:span><text:span text:style-name="T57_19">policy<text:s/>hubs</text:span><text:span text:style-name="T57_20"><text:s/></text:span><text:span text:style-name="T57_21">conduct<text:s/>and<text:s/>share<text:s/></text:span><text:span text:style-name="T57_22">national<text:s/>and<text:s/></text:span><text:span text:style-name="T57_23">regional<text:s/></text:span><text:span text:style-name="T57_24">policy,<text:s/>regulation,<text:s/></text:span><text:span text:style-name="T57_25">governance</text:span><text:span text:style-name="T57_26"><text:s/></text:span><text:span text:style-name="T57_27">work<text:s/></text:span><text:span text:style-name="T57_28">and<text:s/></text:span><text:span text:style-name="T57_29">engage<text:s/>directly<text:s/>with</text:span><text:span text:style-name="T57_30"><text:s/>policy<text:s/>makers<text:s/>and<text:s/>processes.</text:span><text:span text:style-name="T57_31"><text:s/></text:span><text:span text:style-name="T57_32">Observatories<text:s/>perform<text:s/>the<text:s/>same<text:s/>functions</text:span><text:span text:style-name="T57_33"><text:s/>at<text:s/>a</text:span><text:span text:style-name="T57_34"><text:s/></text:span><text:span text:style-name="T57_35">continental</text:span><text:span text:style-name="T57_36"><text:s/>le</text:span><text:span text:style-name="T57_37">vel</text:span><text:span text:style-name="T57_38">,<text:s/>leading</text:span><text:span text:style-name="T57_39"><text:s/>synthesis</text:span><text:span text:style-name="T57_40"><text:s/></text:span><text:span text:style-name="T57_41">work</text:span><text:span text:style-name="T57_42"><text:s/></text:span><text:span text:style-name="T57_43">engaging</text:span><text:span text:style-name="T57_44"><text:s/>in</text:span><text:span text:style-name="T57_45"><text:s/>continental<text:s/>and<text:s/>global<text:s/>policy<text:s/></text:span><text:span text:style-name="T57_46">debates</text:span><text:span text:style-name="T57_47">.<text:s/></text:span></text:p>
        </text:list-item>
      </text:list>
      <text:p text:style-name="P58"/>
      <text:p text:style-name="P59"><text:span text:style-name="T59_1">The<text:s/>programme<text:s/>is<text:s/>led<text:s/>by<text:s/>FCDO’s<text:s/>Technology<text:s/>and<text:s/>Innovation<text:s/>Unit,<text:s/>working<text:s/>closely<text:s/>with<text:s/>specialist<text:s/>advisers<text:s/>across<text:s/>FCDO<text:s/>to<text:s/>ensure<text:s/>strong<text:s/>technical<text:s/>quality<text:s/>and<text:s/>responsible,<text:s/>inclusive<text:s/>design.</text:span></text:p>
      <text:p text:style-name="P60"/>
      <text:p text:style-name="P61"/>
      <text:p text:style-name="P62"/>
      <text:p text:style-name="P63"/>
      <text:p text:style-name="P64"/>
      <text:p text:style-name="P65"/>
      <table:table table:style-name="Table4">
        <table:table-column table:style-name="Column15"/>
        <table:table-row table:style-name="Row9">
          <table:table-cell table:style-name="Cell38">
            <text:p text:style-name="P66"/>
            <text:p text:style-name="P67"><draw:frame svg:x="0cm" svg:y="0cm" svg:width="16.64cm" svg:height="6.943cm" draw:style-name="FR1" text:anchor-type="as-char" draw:z-index="0"><draw:image xlink:href="Pictures/image1.png" xlink:type="simple" xlink:show="embed" xlink:actuate="onLoad"/></draw:frame></text:p>
            <text:p text:style-name="P68"><text:span text:style-name="T68_1">F</text:span><text:span text:style-name="T68_2">igure<text:s/>1:<text:s/></text:span><text:span text:style-name="T68_3">Country<text:s/>locations<text:s/>of<text:s/>AI4D</text:span><text:span text:style-name="T68_4"><text:s/>activities</text:span><text:span text:style-name="T68_5">;<text:s/>purple<text:s/>are<text:s/>countries<text:s/>solely<text:s/>funded<text:s/>by<text:s/>IDRC<text:s/></text:span></text:p>
          </table:table-cell>
        </table:table-row>
      </table:table>
      <text:p text:style-name="P69"/>
      <text:p text:style-name="P70"><text:span text:style-name="T70_1">Summary<text:s/>supporting<text:s/>narrative<text:s/>for<text:s/>the<text:s/>overall<text:s/>score<text:s/>in<text:s/>this<text:s/>review<text:s/></text:span></text:p>
      <text:p text:style-name="P71"/>
      <text:p text:style-name="P72"><text:span text:style-name="T72_1">The<text:s/>programme<text:s/>is<text:s/>assessed<text:s/>as<text:s/></text:span><text:span text:style-name="T72_2">A+</text:span><text:span text:style-name="T72_3"><text:s/>for<text:s/>the<text:s/>2025–26<text:s/>reporting<text:s/>period,<text:s/>reflecting<text:s/></text:span><text:span text:style-name="T72_4">strong<text:s/>delivery<text:s/>across<text:s/>all<text:s/>outputs</text:span><text:span text:style-name="T72_5">,<text:s/>continued<text:s/></text:span><text:span text:style-name="T72_6">global<text:s/></text:span><text:span text:style-name="T72_7">strategic<text:s/>relevance,<text:s/>and<text:s/>clear<text:s/>evidence<text:s/>that<text:s/>AI4D<text:s/>is<text:s/>consolidating<text:s/>its<text:s/>role<text:s/>as<text:s/>a<text:s/>leading<text:s/>global<text:s/>platform<text:s/>for<text:s/>safe,<text:s/>inclusive<text:s/>and<text:s/>locally</text:span><text:span text:style-name="T72_8">-</text:span><text:span text:style-name="T72_9">led<text:s/>AI<text:s/>for<text:s/>development.</text:span></text:p>
      <text:p text:style-name="P73"/>
      <text:p text:style-name="P74"><text:span text:style-name="T74_1">Over<text:s/>the<text:s/>past<text:s/>year,<text:s/>AI4D<text:s/>has<text:s/></text:span><text:span text:style-name="T74_2">expanded<text:s/>significantly<text:s/>in<text:s/>scale,<text:s/>geographic<text:s/>reach,<text:s/>and<text:s/>thematic<text:s/>depth</text:span><text:span text:style-name="T74_3">,<text:s/>issuing<text:s/></text:span><text:span text:style-name="T74_4">19</text:span><text:span text:style-name="T74_5"><text:s/>new<text:s/>grants<text:s/>and<text:s/>bringing<text:s/>the<text:s/>total<text:s/>active<text:s/>portfolio<text:s/>to<text:s/>53<text:s/>projects<text:s/>across<text:s/>Africa<text:s/>and<text:s/>Asia.<text:s/>Delivery<text:s/>exceeded<text:s/>most<text:s/>milestones,<text:s/>including<text:s/>in<text:s/>research<text:s/>productivity,<text:s/>dataset<text:s/>creation,<text:s/>policy<text:s/>engagement,<text:s/>gender<text:s/>and<text:s/>disability<text:s/>inclusion,<text:s/>and<text:s/>support<text:s/>to<text:s/>innovations<text:s/>on<text:s/>their<text:s/>scaling<text:s/>pathways.<text:s/>Investments<text:s/>in<text:s/>foundational<text:s/>AI<text:s/>infrastructure<text:s/>-<text:s/>such<text:s/>as<text:s/>the<text:s/>African<text:s/>Compute<text:s/>Initiative<text:s/>and<text:s/>the<text:s/>Masakhane<text:s/>African<text:s/>Languages<text:s/>Hub<text:s/>-<text:s/>represent<text:s/>major<text:s/>systems</text:span><text:span text:style-name="T74_6"><text:s/></text:span><text:span text:style-name="T74_7">level<text:s/>advances<text:s/>that<text:s/>directly<text:s/>address<text:s/>structural<text:s/>constraints<text:s/>in<text:s/>data,<text:s/>compute,<text:s/>and<text:s/>language<text:s/>inclusion.<text:s/></text:span></text:p>
      <text:p text:style-name="P75"/>
      <text:p text:style-name="P76"><text:span text:style-name="T76_1">These<text:s/>investments,<text:s/>combined<text:s/>with<text:s/>strong<text:s/>performance<text:s/>across<text:s/>multidisciplinary<text:s/>labs<text:s/>and<text:s/>thematic<text:s/>innovation<text:s/>networks,<text:s/>have<text:s/>materially<text:s/>strengthened<text:s/>the<text:s/>enabling<text:s/>environment<text:s/>for<text:s/>responsible<text:s/>AI.</text:span></text:p>
      <text:p text:style-name="P77"><text:span text:style-name="T77_1">AI4D<text:s/>partners<text:s/>played<text:s/>a<text:s/>visible<text:s/>and<text:s/>influential<text:s/>role<text:s/>in<text:s/>shaping<text:s/></text:span><text:span text:style-name="T77_2">national<text:s/>and<text:s/>global<text:s/>AI<text:s/>governance</text:span><text:span text:style-name="T77_3">,<text:s/>contributing<text:s/>to<text:s/>nine<text:s/>new<text:s/>policy<text:s/>and<text:s/>regulatory<text:s/>processes,<text:s/></text:span><text:span text:style-name="T77_4">including</text:span><text:span text:style-name="T77_5"><text:s/></text:span><text:span text:style-name="T77_6">the<text:s/>development<text:s/>of<text:s/>Ghana’s<text:s/>National<text:s/>AI<text:s/>Strategy,<text:s/>and<text:s/>supporting<text:s/>African<text:s/>leadership<text:s/>in<text:s/>G20<text:s/>and<text:s/>UN<text:s/>fora.<text:s/>At<text:s/>the<text:s/>same<text:s/>time,<text:s/>the<text:s/>programme<text:s/>enabled<text:s/>tangible<text:s/>progress<text:s/>on<text:s/>responsible<text:s/>scaling:<text:s/>two<text:s/>innovations<text:s/>reached<text:s/>meaningful<text:s/>scale<text:s/>this<text:s/>year,<text:s/>and<text:s/>a<text:s/>further<text:s/>23<text:s/>were<text:s/>supported<text:s/>along<text:s/>defined<text:s/>scaling<text:s/>pathways,<text:s/>illustrating<text:s/>the<text:s/>programme’s<text:s/>ability<text:s/>to<text:s/>move<text:s/>beyond<text:s/>early</text:span><text:span text:style-name="T77_7">-</text:span><text:span text:style-name="T77_8">stage<text:s/>pilots<text:s/>toward<text:s/>real</text:span><text:span text:style-name="T77_9"><text:s/></text:span><text:span text:style-name="T77_10">world<text:s/>adoption.</text:span></text:p>
      <text:p text:style-name="P78"/>
      <text:p text:style-name="P79"><text:span text:style-name="T79_1">The<text:s/>programme<text:s/>continued<text:s/>to<text:s/>embed<text:s/></text:span><text:span text:style-name="T79_2">Gender<text:s/>Equality,<text:s/>Disability<text:s/>and<text:s/>Inclusion<text:s/>(GEDI)</text:span><text:span text:style-name="T79_3"><text:s/>across<text:s/>outputs,<text:s/>with<text:s/>substantial<text:s/>improvements<text:s/>in<text:s/>inclusive<text:s/>dataset<text:s/>creation,<text:s/>targeted<text:s/>GEDI<text:s/>training,<text:s/>and<text:s/>emerging<text:s/>disability</text:span><text:span text:style-name="T79_4"><text:s/></text:span><text:span text:style-name="T79_5">inclusive<text:s/>innovation<text:s/>pipelines.<text:s/>Monitoring,<text:s/>learning,<text:s/>and<text:s/>synthesis<text:s/>systems<text:s/>strengthened<text:s/>markedly<text:s/>through<text:s/>the<text:s/>standardised<text:s/>MEL<text:s/>form<text:s/>and<text:s/>the<text:s/></text:span><text:span text:style-name="T79_6">launch<text:s/>of<text:s/>the</text:span><text:span text:style-name="T79_7"><text:s/>AI<text:s/>Evidence<text:s/>Alliance</text:span><text:span text:style-name="T79_8"><text:s/>for<text:s/>Social<text:s/>Impact</text:span><text:span text:style-name="T79_9">,<text:s/>improving<text:s/>the<text:s/>quality,<text:s/>comparability,<text:s/>and<text:s/>usefulness<text:s/>of<text:s/>programme<text:s/>evidence.</text:span></text:p>
      <text:p text:style-name="P80"/>
      <text:p text:style-name="P81"><text:span text:style-name="T81_1">While<text:s/>progress<text:s/>has<text:s/>been<text:s/>strong,<text:s/>the<text:s/>review<text:s/>also<text:s/>identifies<text:s/></text:span><text:span text:style-name="T81_2">areas<text:s/>requiring<text:s/>continued<text:s/>attention</text:span><text:span text:style-name="T81_3"><text:s/>-<text:s/></text:span><text:span text:style-name="T81_4">especially<text:s/>deeper<text:s/>ecosystem<text:s/>coordination,<text:s/>more<text:s/>systematic<text:s/>synthesis<text:s/>of<text:s/>learning,<text:s/></text:span><text:span text:style-name="T81_5">a<text:s/>stronger<text:s/>strategy<text:s/></text:span><text:span text:style-name="T81_6">for<text:s/>the</text:span><text:span text:style-name="T81_7"><text:s/>innovation<text:s/></text:span><text:span text:style-name="T81_8">pillar,<text:s/>including<text:s/>on<text:s/>scale,<text:s/></text:span><text:span text:style-name="T81_9">and<text:s/>clearer<text:s/>beneficiary<text:s/>attribution<text:s/>going<text:s/>forward.<text:s/>These<text:s/>do<text:s/>not<text:s/>detract<text:s/>from<text:s/>overall<text:s/>performance<text:s/>but<text:s/>highlight<text:s/>where<text:s/>next<text:s/>year’s<text:s/>effort<text:s/>should<text:s/>focus.</text:span></text:p>
      <text:p text:style-name="P82"/>
      <text:p text:style-name="P83"><text:span text:style-name="T83_1">Top<text:s/>achievements<text:s/>this<text:s/>reporting<text:s/>year</text:span></text:p>
      <text:p text:style-name="P84"/>
      <text:p text:style-name="P85"><text:span text:style-name="T85_1">The<text:s/></text:span><text:span text:style-name="T85_2">programme’s<text:s/>most<text:s/>significant<text:s/>achievements<text:s/>this<text:s/>year<text:s/>fall<text:s/>under<text:s/></text:span><text:span text:style-name="T85_3">four<text:s/></text:span><text:span text:style-name="T85_4">interlinked<text:s/>areas</text:span><text:span text:style-name="T85_5">.</text:span></text:p>
      <text:p text:style-name="P86"/>
      <text:list text:style-name="LS22" xml:id="list3">
        <text:list-item>
          <text:p text:style-name="P87"><text:span text:style-name="T87_1"><text:s/>Shaping<text:s/>responsible<text:s/>AI<text:s/>policy</text:span></text:p>
        </text:list-item>
      </text:list>
      <text:p text:style-name="P88"><text:span text:style-name="T88_1">AI4D<text:s/>partners<text:s/>played<text:s/>a<text:s/>substantive<text:s/>role<text:s/>in<text:s/>shaping<text:s/>both<text:s/>national<text:s/>and<text:s/>global<text:s/>AI<text:s/>governance,<text:s/>demonstrating<text:s/>the<text:s/>growing<text:s/>credibility<text:s/>and<text:s/>influence<text:s/>of<text:s/>the<text:s/>programme’s<text:s/>network</text:span><text:span text:style-name="T88_2">.<text:s/>F</text:span><text:span text:style-name="T88_3">or<text:s/>example:</text:span></text:p>
      <text:list text:style-name="LS3" xml:id="list4">
        <text:list-item>
          <text:p text:style-name="P89"><text:span text:style-name="T89_1">Three<text:s/>AI4D</text:span><text:span text:style-name="T89_2">supported<text:s/>African<text:s/>researchers<text:s/>were<text:s/>appointed<text:s/>to<text:s/>the<text:s/>UN<text:s/>Independent<text:s/>International<text:s/>Scientific<text:s/>Panel<text:s/>on<text:s/>Artificial<text:s/>Intelligence</text:span><text:span text:style-name="T89_3">,<text:s/>reflecting<text:s/>the<text:s/>programme’s<text:s/>contribution<text:s/>to<text:s/>global<text:s/>thought<text:s/>leadership.</text:span></text:p>
        </text:list-item>
        <text:list-item>
          <text:p text:style-name="P90"><text:span text:style-name="T90_1">The<text:s/>Responsible<text:s/>AI<text:s/>Lab<text:s/>(RAIL)<text:s/>at<text:s/>Kwame<text:s/>Nkrumah<text:s/>University<text:s/>of<text:s/>Science<text:s/>and<text:s/>Technology<text:s/>(KNUST)<text:s/>played<text:s/>a<text:s/>central<text:s/>role<text:s/>in<text:s/>developing<text:s/>Ghana’s<text:s/>National<text:s/>AI<text:s/>Strategy</text:span><text:span text:style-name="T90_2">,<text:s/>approved<text:s/>by<text:s/>Cabinet<text:s/>in<text:s/>February<text:s/>2026.<text:s/>In<text:s/>public<text:s/>remarks,<text:s/>the<text:s/>Minister<text:s/>for<text:s/>Communication,<text:s/>Digital<text:s/>Technology<text:s/>and<text:s/>Innovations,<text:s/>Hon.<text:s/>Samuel<text:s/>Nartey<text:s/>George,<text:s/>explicitly<text:s/>recognised<text:s/>Prof.<text:s/>Jerry<text:s/>Kponyo<text:s/>and<text:s/>the<text:s/>RAIL<text:s/>team<text:s/>as<text:s/>key<text:s/>authors.<text:s/>Prof.<text:s/></text:span><text:span text:style-name="T90_3">Kponyo’s</text:span><text:span text:style-name="T90_4"><text:s/>leadership<text:s/>was<text:s/>catalysed<text:s/>through<text:s/>AI4D<text:s/>support<text:s/>and<text:s/>reinforced<text:s/>by<text:s/>complementary<text:s/>FCDO<text:s/>programming.</text:span></text:p>
        </text:list-item>
        <text:list-item>
          <text:p text:style-name="P91"><text:span text:style-name="T91_1">Research<text:s/>ICT<text:s/>Africa<text:s/>(RIA)<text:s/>contributed<text:s/>evidence<text:s/>to<text:s/>South<text:s/>Africa’s<text:s/>G20<text:s/>Digital<text:s/>Economy<text:s/>Working<text:s/>Group<text:s/>and<text:s/>to<text:s/>Kenya’s<text:s/>national<text:s/>AI<text:s/>processes</text:span><text:span text:style-name="T91_2">,<text:s/>ensuring<text:s/>African<text:s/>perspectives<text:s/>informed<text:s/>both<text:s/>global<text:s/>and<text:s/>national<text:s/>policy<text:s/>debates.</text:span></text:p>
        </text:list-item>
        <text:list-item>
          <text:p text:style-name="P92"><text:span text:style-name="T92_1">HealthAI</text:span><text:span text:style-name="T92_2"><text:s/>advanced<text:s/>global<text:s/>responsible<text:s/>AI<text:s/>norms<text:s/>through<text:s/>contributions<text:s/>to<text:s/>the<text:s/>OECD<text:s/>AI<text:s/>in<text:s/>Health<text:s/>Expert<text:s/>Group<text:s/>and<text:s/>the<text:s/>WHO–WIPO–ITU<text:s/>Global<text:s/>Initiative<text:s/>on<text:s/>AI<text:s/>for<text:s/>Health</text:span><text:span text:style-name="T92_3">,<text:s/>strengthening<text:s/>countries’<text:s/>AI<text:s/>governance<text:s/>and<text:s/>regulatory<text:s/>readiness.</text:span></text:p>
        </text:list-item>
      </text:list>
      <text:p text:style-name="P93"/>
      <text:list text:style-name="LS22" xml:id="list8" text:continue-list="list3">
        <text:list-item>
          <text:p text:style-name="P94"><text:span text:style-name="T94_1">Laying<text:s/>the<text:s/>foundations<text:s/>for<text:s/>scaling<text:s/>innovations<text:s/>by<text:s/>s</text:span><text:span text:style-name="T94_2">trengthening<text:s/>AI<text:s/>fundamentals</text:span></text:p>
        </text:list-item>
      </text:list>
      <text:p text:style-name="P95"><text:span text:style-name="T95_1">The<text:s/>programme<text:s/>made<text:s/>strategic<text:s/>investments<text:s/>in<text:s/>foundational<text:s/>systems<text:s/>that<text:s/>enable<text:s/>responsible,<text:s/>inclusive<text:s/>AI<text:s/>across<text:s/>Africa.<text:s/></text:span><text:span text:style-name="T95_2">The<text:s/>following<text:s/>three<text:s/>highlights<text:s/>were<text:s/>announced<text:s/>by<text:s/>the<text:s/>UK’s<text:s/>Deputy<text:s/>Prime<text:s/>Minister<text:s/>at<text:s/>the<text:s/>India<text:s/>AI<text:s/>Impact<text:s/>Summit.</text:span></text:p>
      <text:list text:style-name="LS3" xml:id="list9">
        <text:list-item>
          <text:p text:style-name="P96"><text:span text:style-name="T96_1">AI4D<text:s/>launched<text:s/>the<text:s/></text:span><text:span text:style-name="T96_2">African<text:s/>Compute<text:s/>Initiative</text:span><text:span text:style-name="T96_3"><text:s/>-</text:span><text:span text:style-name="T96_4"><text:s/></text:span><text:span text:style-name="T96_5">Africa’s<text:s/>first<text:s/>public</text:span><text:span text:style-name="T96_6"><text:s/></text:span><text:span text:style-name="T96_7">sector,<text:s/></text:span><text:span text:style-name="T96_8">GPU</text:span><text:span text:style-name="T96_9"><text:s/></text:span><text:span text:style-name="T96_10">intensive</text:span><text:span text:style-name="T96_11"><text:s/>compute<text:s/>hub</text:span><text:span text:style-name="T96_12"><text:s/>-</text:span><text:span text:style-name="T96_13"><text:s/></text:span><text:span text:style-name="T96_14">unlocking<text:s/>the<text:s/>capacity<text:s/>for<text:s/>African<text:s/>researchers<text:s/>to<text:s/>train<text:s/>advanced<text:s/>AI<text:s/>models<text:s/>in<text:s/>areas<text:s/>such<text:s/>as<text:s/>climate,<text:s/>health,<text:s/>and<text:s/>language<text:s/>technologies</text:span><text:span text:style-name="T96_15">.</text:span></text:p>
        </text:list-item>
        <text:list-item>
          <text:p text:style-name="P97"><text:span text:style-name="T97_1">In<text:s/>partnership<text:s/>with<text:s/>the<text:s/>Gates<text:s/>Foundation<text:s/>and<text:s/>Google.org,<text:s/>AI4D<text:s/>established<text:s/>the<text:s/></text:span><text:span text:style-name="T97_2">Masakhane<text:s/>African<text:s/>Languages<text:s/>Hub</text:span><text:span text:style-name="T97_3">,<text:s/>building<text:s/>datasets,<text:s/>tools<text:s/>and<text:s/>models<text:s/>for<text:s/></text:span><text:span text:style-name="T97_4">40+<text:s/>African<text:s/>languages</text:span><text:span text:style-name="T97_5">,<text:s/>addressing<text:s/>major<text:s/>linguistic<text:s/>inequities<text:s/>in<text:s/>global<text:s/>AI<text:s/>and<text:s/>strengthening<text:s/>culturally<text:s/>grounded<text:s/>innovation.<text:s/></text:span></text:p>
        </text:list-item>
        <text:list-item>
          <text:p text:style-name="P98"><text:span text:style-name="T98_1">The<text:s/>programme<text:s/>expanded<text:s/>to<text:s/></text:span><text:span text:style-name="T98_2">a<text:s/>total<text:s/>of<text:s/></text:span><text:span text:style-name="T98_3">13<text:s/>multidisciplinary<text:s/>labs</text:span><text:span text:style-name="T98_4">,<text:s/>including<text:s/>the<text:s/>new<text:s/></text:span><text:span text:style-name="T98_5">African<text:s/>Hub<text:s/>on<text:s/>AI<text:s/>Safety,<text:s/>Peace<text:s/>and<text:s/>Security</text:span><text:span text:style-name="T98_6"><text:s/>at<text:s/>the<text:s/>University<text:s/>of<text:s/>Cape<text:s/>Town,<text:s/>deepening<text:s/>technical<text:s/>capability,<text:s/>talent<text:s/>development,<text:s/>and<text:s/></text:span><text:span text:style-name="T98_7">long-term</text:span><text:span text:style-name="T98_8"><text:s/>leadership<text:s/>across<text:s/>the<text:s/>continent.</text:span></text:p>
        </text:list-item>
      </text:list>
      <text:p text:style-name="P99"/>
      <text:list text:style-name="LS22" xml:id="list12" text:continue-list="list3">
        <text:list-item>
          <text:p text:style-name="P100"><text:span text:style-name="T100_1">Supporting<text:s/>AI<text:s/>innovations<text:s/>with<text:s/>the<text:s/>promise<text:s/>for<text:s/>scale<text:s/>and<text:s/>impact<text:s/></text:span></text:p>
        </text:list-item>
      </text:list>
      <text:p text:style-name="P101"><text:span text:style-name="T101_1">AI4D<text:s/>continues<text:s/>to<text:s/>support<text:s/>promising<text:s/>innovations<text:s/>across<text:s/>several<text:s/>priority<text:s/>sectors</text:span><text:span text:style-name="T101_2">.<text:s/>N</text:span><text:span text:style-name="T101_3">otable<text:s/>examples</text:span><text:span text:style-name="T101_4"><text:s/>includ</text:span><text:span text:style-name="T101_5">e</text:span><text:span text:style-name="T101_6"><text:s/></text:span></text:p>
      <text:list text:style-name="LS1" xml:id="list13">
        <text:list-item>
          <text:p text:style-name="P102"><text:span text:style-name="T102_1"><text:a xlink:type="simple" xlink:href="https://sunflower.sunbird.ai/"><text:span text:style-name="T102_2">Sunflower<text:s/>AI:</text:span></text:a></text:span><text:span text:style-name="T102_3"><text:s/></text:span><text:span text:style-name="T102_4">Launched<text:s/>this<text:s/>year,<text:s/>with<text:s/>support<text:s/>from<text:s/>our<text:s/>gender<text:s/>and<text:s/>responsible<text:s/>AI<text:s/>research<text:s/>network</text:span><text:span text:style-name="T102_5"><text:s/>and<text:s/>in<text:s/>collaboration<text:s/>with</text:span><text:span text:style-name="T102_6"><text:s/>AI4D’s<text:s/>multidisciplinary</text:span><text:span text:style-name="T102_7"><text:s/></text:span><text:span text:style-name="T102_8">Makerere<text:s/></text:span><text:span text:style-name="T102_9">AI<text:s/>lab,</text:span><text:span text:style-name="T102_10"><text:s/>Sunflower<text:s/>LLM</text:span><text:span text:style-name="T102_11"><text:s/>is<text:s/>an<text:s/>Africa-first,<text:s/>multilingual<text:s/>large<text:s/>language<text:s/>model<text:s/></text:span><text:span text:style-name="T102_12">that<text:s/>could</text:span><text:span text:style-name="T102_13"><text:s/>potentially<text:s/>unlock<text:s/>the<text:s/>benefits<text:s/>of<text:s/>AI<text:s/>for<text:s/>t</text:span><text:span text:style-name="T102_14">he<text:s/></text:span><text:span text:style-name="T102_15">50<text:s/>million<text:s/>people<text:s/>living<text:s/>in<text:s/>Uganda<text:s/>by<text:s/>offering<text:s/>an<text:s/>open<text:s/>source<text:s/>translation<text:s/>model<text:s/>for<text:s/>20+<text:s/>Ugandan<text:s/>languages</text:span><text:span text:style-name="T102_16">.</text:span><text:span text:style-name="T102_17"><text:s/>N</text:span><text:span text:style-name="T102_18">otably,<text:s/>this<text:s/>tool<text:s/>includes<text:s/>data<text:s/>on<text:s/>a<text:s/>range<text:s/>of<text:s/>locally<text:s/>relevant<text:s/>topics<text:s/>e.g.<text:s/>in<text:s/>healthcare,<text:s/>agriculture<text:s/>and<text:s/>society<text:s/>and<text:s/>is<text:s/></text:span><text:span text:style-name="T102_19">already<text:s/>being<text:s/>used<text:s/>to<text:s/></text:span><text:span text:style-name="T102_20">accurately<text:s/></text:span><text:span text:style-name="T102_21">translate<text:s/>Wikipedia<text:s/>content<text:s/>into</text:span><text:span text:style-name="T102_22"><text:s/>Ugandan<text:s/>languages.</text:span><text:span text:style-name="T102_23"><text:s/></text:span></text:p>
        </text:list-item>
        <text:list-item>
          <text:p text:style-name="P103"><text:span text:style-name="T103_1">T</text:span><text:span text:style-name="T103_2">he<text:s/></text:span><text:span text:style-name="T103_3"><text:a xlink:type="simple" xlink:href="https://rail.knust.edu.gh/projects/sign-talk/"><text:span text:style-name="T103_4">SignTalk</text:span></text:a></text:span><text:span text:style-name="T103_5"><text:s/>project<text:s/></text:span><text:span text:style-name="T103_6">at<text:s/>the<text:s/>AI4D-supported<text:s/>Responsible<text:s/>AI<text:s/>Lab<text:s/>in<text:s/>Ghana<text:s/></text:span><text:span text:style-name="T103_7">is<text:s/>developing<text:s/>a<text:s/>Ghanaian<text:s/>Sign<text:s/>Language<text:s/>(GSL)<text:s/>translation<text:s/>system<text:s/>powered<text:s/>by<text:s/>deep<text:s/>learning</text:span><text:span text:style-name="T103_8"><text:s/>that<text:s/>could<text:s/>enhance</text:span><text:span text:style-name="T103_9"><text:s/>healthcare<text:s/>accessibility<text:s/>for<text:s/></text:span><text:span text:style-name="T103_10">over<text:s/>100</text:span><text:span text:style-name="T103_11">,000</text:span><text:span text:style-name="T103_12"><text:s/></text:span><text:span text:style-name="T103_13">hearing<text:s/>and<text:s/>speech</text:span><text:span text:style-name="T103_14"><text:s/></text:span><text:span text:style-name="T103_15">impaired<text:s/></text:span><text:span text:style-name="T103_16">people.<text:s/></text:span></text:p>
        </text:list-item>
      </text:list>
      <text:p text:style-name="P104"/>
      <text:list text:style-name="LS22" xml:id="list15" text:continue-list="list3">
        <text:list-item>
          <text:p text:style-name="P105"><text:span text:style-name="T105_1"><text:s/></text:span><text:span text:style-name="T105_2">Expanding</text:span><text:span text:style-name="T105_3"><text:s/>impact<text:s/>through<text:s/>strategic<text:s/>positioning<text:s/>and<text:s/>partnerships</text:span></text:p>
        </text:list-item>
      </text:list>
      <text:p text:style-name="P106"><text:span text:style-name="T106_1">AI4D<text:s/>strengthened<text:s/>its<text:s/>global<text:s/>positioning<text:s/>through<text:s/>the<text:s/></text:span><text:span text:style-name="T106_2">AI4D<text:s/>Funders<text:s/>Collaborative</text:span><text:span text:style-name="T106_3">,<text:s/>which<text:s/>brings</text:span><text:span text:style-name="T106_4"><text:s/></text:span><text:span text:style-name="T106_5">together<text:s/>FCDO,<text:s/>IDRC,<text:s/>the<text:s/>Gates<text:s/>Foundation,<text:s/></text:span><text:span text:style-name="T106_6">JICA,<text:s/></text:span><text:span text:style-name="T106_7">GIZ</text:span><text:span text:style-name="T106_8">/<text:s/>BMZ</text:span><text:span text:style-name="T106_9">,<text:s/>Community<text:s/>Jameel<text:s/>and<text:s/>Google.org<text:s/>to<text:s/>coordinate<text:s/>investments<text:s/>and<text:s/>amplify<text:s/>collective<text:s/>impact.<text:s/></text:span></text:p>
      <text:list text:style-name="LS3" xml:id="list16">
        <text:list-item>
          <text:p text:style-name="P107"><text:span text:style-name="T107_1">T</text:span><text:span text:style-name="T107_2">he<text:s/>Collaborative<text:s/>co</text:span><text:span text:style-name="T107_3">funded<text:s/>flagship<text:s/>initiatives<text:s/>including<text:s/>the<text:s/>African<text:s/>Compute<text:s/>Initiative<text:s/>and<text:s/>the<text:s/>Masakhane<text:s/>African<text:s/>Languages<text:s/>Hub</text:span><text:span text:style-name="T107_4">,<text:s/>demonstrating<text:s/>strong<text:s/>cross</text:span><text:span text:style-name="T107_5">funder<text:s/>alignment.<text:s/></text:span></text:p>
        </text:list-item>
        <text:list-item>
          <text:p text:style-name="P108"><text:span text:style-name="T108_1">AI4D<text:s/>launched<text:s/>the</text:span><text:span text:style-name="T108_2"><text:s/></text:span><text:span text:style-name="T108_3">AI<text:s/>Evidence<text:s/>Alliance<text:s/>for<text:s/>Social<text:s/>Impact</text:span><text:span text:style-name="T108_4">,<text:s/>with<text:s/>Community<text:s/>Jameel<text:s/>and<text:s/>Google.org,<text:s/>to<text:s/>generate<text:s/>rigorous<text:s/>evidence<text:s/>on<text:s/>what<text:s/>AI<text:s/>achieves<text:s/>in<text:s/></text:span><text:span text:style-name="T108_5">low-<text:s/>and<text:s/>middle-income</text:span><text:span text:style-name="T108_6"><text:s/>countries.</text:span><text:span text:style-name="T108_7"><text:s/></text:span><text:span text:style-name="T108_8"><text:a xlink:type="simple" xlink:href="https://www.gov.uk/government/news/uk-announces-major-ai-for-development-initiatives-at-g20-in-south-africa"><text:span text:style-name="T108_9">This<text:s/>was<text:s/>announced<text:s/>by<text:s/>the<text:s/>UK’s<text:s/>Minister<text:s/>for<text:s/>AI<text:s/>and<text:s/>Online<text:s/>Safety</text:span></text:a></text:span><text:span text:style-name="T108_10"><text:s/>at<text:s/>the<text:s/>G20<text:s/>meeting<text:s/>in<text:s/>Cape<text:s/>Town.<text:s/></text:span></text:p>
        </text:list-item>
        <text:list-item>
          <text:p text:style-name="P109"><text:span text:style-name="T109_1">AI4D<text:s/></text:span><text:span text:style-name="T109_2">commissioned<text:s/></text:span><text:span text:style-name="T109_3">IDInsights</text:span><text:span text:style-name="T109_4"><text:s/>to<text:s/>d</text:span><text:span text:style-name="T109_5">evelop<text:s/>a<text:s/>shared<text:s/>learning<text:s/>agenda<text:s/>across<text:s/>funders<text:s/>and<text:s/></text:span><text:span text:style-name="T109_6">commenced</text:span><text:span text:style-name="T109_7"><text:s/>evaluation</text:span><text:span text:style-name="T109_8">s<text:s/></text:span><text:span text:style-name="T109_9">on<text:s/>shortlisted<text:s/>innovations</text:span><text:span text:style-name="T109_10">,<text:s/></text:span><text:span text:style-name="T109_11">reinforcing<text:s/>AI4D’s<text:s/>role<text:s/>as<text:s/>a<text:s/>leading<text:s/>global<text:s/>platform<text:s/>for<text:s/>responsible,<text:s/>evidence</text:span><text:span text:style-name="T109_12"><text:s/></text:span><text:span text:style-name="T109_13">driven<text:s/>AI.</text:span></text:p>
        </text:list-item>
        <text:list-item>
          <text:p text:style-name="P110"><text:span text:style-name="T110_1">AI4D<text:s/>partners<text:s/>played<text:s/>a<text:s/>visible<text:s/>role<text:s/>at<text:s/>major<text:s/>global<text:s/>events,<text:s/>including<text:s/>the<text:s/></text:span><text:span text:style-name="T110_2">India<text:s/>AI<text:s/>Impact<text:s/>Summit</text:span><text:span text:style-name="T110_3"><text:s/></text:span><text:span text:style-name="T110_4">and<text:s/>across<text:s/></text:span><text:span text:style-name="T110_5">South<text:s/>Africa’s<text:s/>G20<text:s/>Presidency</text:span><text:span text:style-name="T110_6">,<text:s/>helping<text:s/>ensure<text:s/>Global<text:s/>South<text:s/>leadership<text:s/>is<text:s/>reflected<text:s/>in<text:s/>global<text:s/>AI<text:s/>policy<text:s/>and<text:s/>innovation<text:s/>discussions.<text:s/></text:span></text:p>
        </text:list-item>
      </text:list>
      <text:p text:style-name="P111"/>
      <text:p text:style-name="P112"><text:span text:style-name="T112_1">Major<text:s/>lessons<text:s/>and<text:s/>recommendations<text:s/>for<text:s/>the<text:s/>year<text:s/>ahead</text:span></text:p>
      <text:p text:style-name="P113"/>
      <text:p text:style-name="P114"><text:span text:style-name="T114_1">Le</text:span><text:span text:style-name="T114_2">arning</text:span><text:span text:style-name="T114_3"><text:s/>1:<text:s/>Scaling<text:s/>AI<text:s/>for<text:s/>public<text:s/>good<text:s/>requires<text:s/>deeper<text:s/>ecosystem<text:s/>collaboration</text:span></text:p>
      <text:p text:style-name="P115"><text:span text:style-name="T115_1">AI<text:s/>ecosystems<text:s/>across<text:s/>Africa<text:s/>still<text:s/>face<text:s/>weak<text:s/>coordination<text:s/>between<text:s/>governments,<text:s/>regulators,<text:s/>developers<text:s/>and<text:s/>end<text:s/>users</text:span><text:span text:style-name="T115_2">,<text:s/>creating<text:s/>persistent<text:s/>bottlenecks<text:s/>that<text:s/>slow<text:s/>progress<text:s/>despite<text:s/>growing<text:s/>momentum.<text:s/>Limited<text:s/>collaboration<text:s/>continues<text:s/>to<text:s/>block<text:s/>promising<text:s/>AI<text:s/>solutions<text:s/>from<text:s/>scaling<text:s/>through<text:s/>public<text:s/>systems,<text:s/>even<text:s/>when<text:s/>the<text:s/>underlying<text:s/>technology<text:s/>is<text:s/>mature.<text:s/>Scaling<text:s/>is<text:s/>therefore<text:s/>as<text:s/>much<text:s/>an<text:s/>institutional<text:s/>challenge<text:s/>as<text:s/>a<text:s/>technical<text:s/>one:<text:s/>without<text:s/>deliberate<text:s/>efforts<text:s/>to<text:s/>connect<text:s/>innovators<text:s/>with<text:s/>public</text:span><text:span text:style-name="T115_3">sector<text:s/>actors,<text:s/>solutions<text:s/>risk<text:s/>remaining<text:s/>fragmented<text:s/>or<text:s/>stuck<text:s/>at<text:s/>pilot<text:s/>stage.</text:span></text:p>
      <text:p text:style-name="P116"/>
      <text:p text:style-name="P117"><text:span text:style-name="T117_1">Recommendation</text:span><text:span text:style-name="T117_2">s</text:span></text:p>
      <text:p text:style-name="P118"><text:span text:style-name="T118_1">AI4D<text:s/>should<text:s/>strengthen<text:s/>collaboration<text:s/>within<text:s/>national<text:s/>innovation<text:s/>ecosystems</text:span><text:span text:style-name="T118_2">,<text:s/>particularly<text:s/>with<text:s/>government<text:s/>and<text:s/>industry<text:s/>actors</text:span><text:span text:style-name="T118_3"><text:s/>to<text:s/>achieve<text:s/>impact<text:s/>at<text:s/>scale</text:span><text:span text:style-name="T118_4">.<text:s/>Now<text:s/>that<text:s/>major<text:s/>innovation<text:s/>networks<text:s/>are<text:s/>established,<text:s/>these<text:s/>networks<text:s/>sho</text:span><text:span text:style-name="T118_5">u</text:span><text:span text:style-name="T118_6">ld<text:s/>prioritise<text:s/>structured<text:s/>engagement<text:s/>with<text:s/>public<text:s/>institutions<text:s/>and<text:s/>delivery<text:s/>partners<text:s/>to<text:s/>identify<text:s/>viable<text:s/>scaling<text:s/>pathways.<text:s/>This<text:s/>includes<text:s/>targeted<text:s/>convenings<text:s/>with<text:s/>ministries,<text:s/>regulators,<text:s/>extension<text:s/>services,<text:s/>and<text:s/>industry<text:s/>intermediaries<text:s/>to<text:s/>translate<text:s/>promising<text:s/>innovations<text:s/>into<text:s/>deployable<text:s/>solution</text:span><text:span text:style-name="T118_7">s.<text:s/></text:span><text:span text:style-name="T118_8">Timeline:<text:s/>at<text:s/>least<text:s/></text:span><text:span text:style-name="T118_9">5</text:span><text:span text:style-name="T118_10"><text:s/>engagements<text:s/>by<text:s/></text:span><text:span text:style-name="T118_11">next<text:s/>AR.</text:span><text:span text:style-name="T118_12"><text:s/></text:span></text:p>
      <text:p text:style-name="P119"/>
      <text:p text:style-name="P120"><text:span text:style-name="T120_1">L</text:span><text:span text:style-name="T120_2">e</text:span><text:span text:style-name="T120_3">arning</text:span><text:span text:style-name="T120_4"><text:s/>2:<text:s/>Inclusive<text:s/>and<text:s/>scalable<text:s/>AI<text:s/>must<text:s/>be<text:s/>demand</text:span><text:span text:style-name="T120_5"><text:s/></text:span><text:span text:style-name="T120_6">driven<text:s/>and<text:s/>designed<text:s/>from<text:s/>the<text:s/>outset</text:span></text:p>
      <text:p text:style-name="P121"><text:span text:style-name="T121_1">Many<text:s/>AI<text:s/>innovations<text:s/>are<text:s/>still<text:s/>shaped<text:s/>by<text:s/>what<text:s/>developers<text:s/>can<text:s/>technically<text:s/>build<text:s/>rather<text:s/>than<text:s/>by<text:s/>clear<text:s/>user<text:s/>needs<text:s/>or<text:s/>institutional<text:s/>demand</text:span><text:span text:style-name="T121_2"><text:s/></text:span><text:span text:style-name="T121_3">-<text:s/></text:span><text:span text:style-name="T121_4">especially<text:s/>problematic<text:s/>where<text:s/>scale<text:s/>relies<text:s/>on<text:s/>public</text:span><text:span text:style-name="T121_5">sector<text:s/>adoption.<text:s/>Evidence<text:s/>across<text:s/>AI4D<text:s/>networks<text:s/>shows<text:s/>that<text:s/>early,<text:s/>continuous<text:s/>and<text:s/>context</text:span><text:span text:style-name="T121_6">specific<text:s/>engagement<text:s/>with<text:s/>users<text:s/>and<text:s/>public<text:s/>institutions<text:s/>significantly<text:s/>improves<text:s/>uptake<text:s/>and<text:s/>sustainability.<text:s/>Embedding<text:s/>innovations<text:s/>into<text:s/>existing<text:s/>systems<text:s/>from<text:s/>the<text:s/>start</text:span><text:span text:style-name="T121_7"><text:s/>-<text:s/></text:span><text:span text:style-name="T121_8">rather<text:s/>than<text:s/>retrofitting<text:s/>inclusion<text:s/>later</text:span><text:span text:style-name="T121_9"><text:s/>-<text:s/></text:span><text:span text:style-name="T121_10">has<text:s/>proven<text:s/>far<text:s/>more<text:s/>effective,<text:s/>while<text:s/>attempts<text:s/>to<text:s/>add<text:s/>demand<text:s/>or<text:s/>inclusion<text:s/>late<text:s/>in<text:s/>the<text:s/>process<text:s/>are<text:s/>often<text:s/>costly<text:s/>and<text:s/>yield<text:s/>limited<text:s/>results.</text:span></text:p>
      <text:p text:style-name="P122"/>
      <text:p text:style-name="P123"><text:span text:style-name="T123_1">Recommendation</text:span><text:span text:style-name="T123_2">s</text:span></text:p>
      <text:list text:style-name="LS27" xml:id="list20">
        <text:list-item>
          <text:p text:style-name="P124"><text:span text:style-name="T124_1">AI4D<text:s/>should<text:s/>systematically</text:span><text:span text:style-name="T124_2"><text:s/>document<text:s/>and<text:s/>promote<text:s/>demand</text:span><text:span text:style-name="T124_3"><text:s/></text:span><text:span text:style-name="T124_4">driven<text:s/>scaling<text:s/>pathways</text:span><text:span text:style-name="T124_5">,<text:s/>capturing<text:s/>lessons<text:s/>from<text:s/>cases<text:s/>where<text:s/>innovations<text:s/>have<text:s/>been<text:s/>successfully<text:s/></text:span><text:span text:style-name="T124_6">scaled,<text:s/>through<text:s/>different<text:s/>mechanisms,<text:s/>including</text:span><text:span text:style-name="T124_7"><text:s/>integrat</text:span><text:span text:style-name="T124_8">ion<text:s/></text:span><text:span text:style-name="T124_9">into<text:s/>national<text:s/>systems.<text:s/>This<text:s/>should<text:s/>include<text:s/>step</text:span><text:span text:style-name="T124_10">-</text:span><text:span text:style-name="T124_11">by</text:span><text:span text:style-name="T124_12">-</text:span><text:span text:style-name="T124_13">step<text:s/>case<text:s/>studies<text:s/>highlighting<text:s/>enabling<text:s/>conditions,<text:s/>institutional<text:s/>partnerships,<text:s/>regulatory<text:s/>alignment,<text:s/>and<text:s/>user<text:s/>engagement<text:s/>strategies,<text:s/>to<text:s/>inform<text:s/>future<text:s/>programme<text:s/>design<text:s/>and<text:s/>partner<text:s/>learning.</text:span><text:span text:style-name="T124_14"><text:s/></text:span><text:span text:style-name="T124_15">Timeline:</text:span><text:span text:style-name="T124_16"><text:s/>approach<text:s/>to<text:s/>capture<text:s/>and<text:s/>dissemination<text:s/>agreed<text:s/>by<text:s/>Q2<text:s/></text:span><text:span text:style-name="T124_17">20</text:span><text:span text:style-name="T124_18">26</text:span><text:span text:style-name="T124_19">/27</text:span><text:span text:style-name="T124_20">.</text:span></text:p>
        </text:list-item>
      </text:list>
      <text:list text:style-name="LS3" xml:id="list21">
        <text:list-item>
          <text:p text:style-name="P125"><text:span text:style-name="T125_1">The<text:s/>programme<text:s/>should<text:s/></text:span><text:span text:style-name="T125_2">adopt</text:span><text:span text:style-name="T125_3"><text:s/></text:span><text:span text:style-name="T125_4">clearer<text:s/>strategic<text:s/>approaches<text:s/>for<text:s/>each<text:s/>of<text:s/>its<text:s/>thematic<text:s/>focus<text:s/>areas,<text:s/></text:span><text:span text:style-name="T125_5">captur</text:span><text:span text:style-name="T125_6">ing</text:span><text:span text:style-name="T125_7"><text:s/>where<text:s/>AI<text:s/>has<text:s/>the<text:s/>most<text:s/>potential<text:s/>to<text:s/>be<text:s/>transformative<text:s/>in<text:s/>the<text:s/>short<text:s/>term<text:s/>to<text:s/></text:span><text:span text:style-name="T125_8">be</text:span><text:span text:style-name="T125_9"><text:s/>better<text:s/>able<text:s/>to<text:s/>target<text:s/>resources<text:s/>to<text:s/>those<text:s/>areas</text:span><text:span text:style-name="T125_10"><text:s/>(e.g.<text:s/>weather<text:s/>prediction<text:s/>and<text:s/>early<text:s/>warning,<text:s/>sign<text:s/>languages,<text:s/>teacher<text:s/>professional<text:s/>development)</text:span><text:span text:style-name="T125_11">.</text:span><text:span text:style-name="T125_12"><text:s/>This<text:s/>will<text:s/>be<text:s/>informed<text:s/>by<text:s/></text:span></text:p>
        </text:list-item>
      </text:list>
      <text:p text:style-name="P126"><text:span text:style-name="T126_1">research<text:s/>from<text:s/>ongoing<text:s/>effectiveness<text:s/>and<text:s/>impact<text:s/>evaluations<text:s/>of<text:s/>innovations<text:s/>in<text:s/>the<text:s/>network,<text:s/>combined<text:s/>with<text:s/>greater<text:s/>emphasis<text:s/>on<text:s/>sector<text:s/>or<text:s/>domain-level<text:s/>learning<text:s/>and<text:s/>research<text:s/>on<text:s/>scaling<text:s/>challenges<text:s/>and<text:s/>opportunities</text:span><text:span text:style-name="T126_2">.</text:span><text:span text:style-name="T126_3"><text:s/></text:span><text:span text:style-name="T126_4">Timeline:</text:span><text:span text:style-name="T126_5"><text:s/></text:span><text:span text:style-name="T126_6">strategies<text:s/>for<text:s/>each<text:s/>thematic<text:s/>area<text:s/>developed<text:s/>by<text:s/>Q</text:span><text:span text:style-name="T126_7">3</text:span><text:span text:style-name="T126_8">;<text:s/></text:span><text:span text:style-name="T126_9">evaluation<text:s/>of<text:s/>at<text:s/>least<text:s/>one<text:s/>innovation<text:s/>by<text:s/>next<text:s/>annual<text:s/>revie</text:span><text:span text:style-name="T126_10">w.</text:span></text:p>
      <text:list text:style-name="LS3" xml:id="list22">
        <text:list-item>
          <text:p text:style-name="P127"><text:span text:style-name="T127_1">The<text:s/>programme<text:s/></text:span><text:span text:style-name="T127_2">should</text:span><text:span text:style-name="T127_3"><text:s/>also</text:span><text:span text:style-name="T127_4"><text:s/></text:span><text:span text:style-name="T127_5">continue<text:s/>to<text:s/></text:span><text:span text:style-name="T127_6">encourage<text:s/>streamlining<text:s/>efforts<text:s/>and<text:s/>collaboration<text:s/>across<text:s/>grantees<text:s/>where<text:s/>synergies<text:s/>and<text:s/>possible<text:s/>duplications<text:s/>exist</text:span><text:span text:style-name="T127_7">.<text:s/>This<text:s/>is<text:s/>already<text:s/>being<text:s/>done<text:s/>with<text:s/>the<text:s/>HASH<text:s/>network<text:s/>who<text:s/>are<text:s/>working<text:s/>collaboratively<text:s/></text:span><text:span text:style-name="T127_8">on</text:span><text:span text:style-name="T127_9"><text:s/>adolescent</text:span><text:span text:style-name="T127_10"><text:s/>sexual<text:s/>and<text:s/>reproductive<text:s/>health<text:s/>chatbot</text:span><text:span text:style-name="T127_11">;<text:s/>a<text:s/>similar<text:s/>approach<text:s/>is<text:s/>planned<text:s/>on<text:s/></text:span><text:span text:style-name="T127_12">African<text:s/>sign<text:s/>language<text:s/>activities<text:s/>through<text:s/>the<text:s/>newly<text:s/>established<text:s/>disability<text:s/>inclusion<text:s/>innovation<text:s/>project.</text:span><text:span text:style-name="T127_13"><text:s/></text:span></text:p>
        </text:list-item>
      </text:list>
      <text:p text:style-name="P128"/>
      <text:p text:style-name="P129"><text:span text:style-name="T129_1">Le</text:span><text:span text:style-name="T129_2">arning</text:span><text:span text:style-name="T129_3"><text:s/>3:<text:s/>Impact<text:s/>requires<text:s/>structured<text:s/>learning,<text:s/>synthesis,<text:s/>and<text:s/>communication</text:span></text:p>
      <text:p text:style-name="P130"><text:span text:style-name="T130_1">AI4D’s<text:s/>impact<text:s/>is<text:s/>strongest<text:s/>when<text:s/>learning<text:s/>is<text:s/>actively<text:s/>curated,<text:s/>synthesised,<text:s/>and<text:s/>shared.<text:s/></text:span><text:span text:style-name="T130_2">Without<text:s/>deliberate<text:s/>investment<text:s/>in<text:s/>synthesis<text:s/>and<text:s/>clear<text:s/>communication,<text:s/>valuable<text:s/>insights<text:s/>risk<text:s/>remaining<text:s/>fragmented<text:s/>or<text:s/>under</text:span><text:span text:style-name="T130_3">used<text:s/>by<text:s/>policymakers,<text:s/>funders,<text:s/>and<text:s/>practitioners.<text:s/>Engagements<text:s/>this<text:s/>year<text:s/>showed<text:s/>that<text:s/>no<text:s/>single<text:s/>event<text:s/>or<text:s/>channel<text:s/>is<text:s/>sufficient</text:span><text:span text:style-name="T130_4"><text:s/></text:span><text:span text:style-name="T130_5">–<text:s/></text:span><text:span text:style-name="T130_6">effective<text:s/>learning<text:s/>requires<text:s/>a<text:s/>mix<text:s/>of<text:s/>convenings,<text:s/>peer<text:s/>exchange,<text:s/>digital<text:s/>platforms,<text:s/>and<text:s/>structured<text:s/>reflection.<text:s/>At<text:s/>the<text:s/>same<text:s/>time,<text:s/>partner<text:s/>outputs<text:s/>have<text:s/>grown<text:s/>faster<text:s/>than<text:s/>our<text:s/>synthesis<text:s/>capacity,<text:s/>and<text:s/>opportunities<text:s/>to<text:s/>capture<text:s/>lessons<text:s/>from<text:s/>real</text:span><text:span text:style-name="T130_7">world<text:s/>implementation</text:span><text:span text:style-name="T130_8"><text:s/>-<text:s/></text:span><text:span text:style-name="T130_9">especially<text:s/>challenges<text:s/>and<text:s/>trade</text:span><text:span text:style-name="T130_10">offs</text:span><text:span text:style-name="T130_11"><text:s/>-</text:span><text:span text:style-name="T130_12"><text:s/></text:span><text:span text:style-name="T130_13">remain<text:s/>limited.</text:span></text:p>
      <text:p text:style-name="P131"/>
      <text:p text:style-name="P132"><text:span text:style-name="T132_1">Recommendation</text:span><text:span text:style-name="T132_2">s</text:span></text:p>
      <text:list text:style-name="LS4" xml:id="list23">
        <text:list-item>
          <text:p text:style-name="P133"><text:span text:style-name="T133_1">Strengthen<text:s/>structured<text:s/>learning<text:s/>and<text:s/>collaboration<text:s/>mechanisms</text:span><text:span text:style-name="T133_2"><text:line-break/></text:span><text:span text:style-name="T133_3">Institutionalise<text:s/>regular<text:s/>learning<text:s/>formats,<text:s/>including<text:s/>annual<text:s/>in</text:span><text:span text:style-name="T133_4">person<text:s/>partner<text:s/>meetings,<text:s/>quarterly<text:s/>pillar<text:s/>meetings,<text:s/>communities<text:s/>of<text:s/>practice,<text:s/>and<text:s/>a<text:s/>dedicated<text:s/>programme</text:span><text:span text:style-name="T133_5">level<text:s/>learning<text:s/>workshop<text:s/>on<text:s/>impact,<text:s/>scaling<text:s/>pathways,<text:s/>and<text:s/>cross</text:span><text:span text:style-name="T133_6">sector<text:s/>lessons.<text:s/></text:span><text:span text:style-name="T133_7">Timeline:</text:span><text:span text:style-name="T133_8"><text:s/>workshop<text:s/>by<text:s/>Q4<text:s/>2026/27.</text:span></text:p>
        </text:list-item>
        <text:list-item>
          <text:p text:style-name="P134"><text:span text:style-name="T134_1">Improve<text:s/>synthesis,<text:s/>milestones,<text:s/>and<text:s/>impact<text:s/>communication</text:span><text:span text:style-name="T134_2"><text:line-break/></text:span><text:span text:style-name="T134_3">Recalibrate<text:s/>milestones<text:s/>to<text:s/>reflect<text:s/>output<text:s/>growth<text:s/>and<text:s/>invest<text:s/>in<text:s/>more<text:s/>systematic<text:s/>aggregation<text:s/>and<text:s/></text:span><text:span text:style-name="T134_4">communication<text:s/>of<text:s/>results.<text:s/>Continue<text:s/>refining<text:s/>the<text:s/>MEL<text:s/>form<text:s/>and<text:s/>strengthen<text:s/>communications<text:s/>capacity,<text:s/>including<text:s/>through<text:s/>a<text:s/>storytelling<text:s/>workshop<text:s/>to<text:s/>generate<text:s/>high</text:span><text:span text:style-name="T134_5">quality<text:s/>case<text:s/>studies<text:s/>for<text:s/>the<text:s/>AI4D<text:s/>website<text:s/>and<text:s/>FCDO<text:s/>story<text:s/>bank.<text:s/></text:span><text:span text:style-name="T134_6">Timeline:</text:span><text:span text:style-name="T134_7"><text:s/>workshop<text:s/>by</text:span><text:span text:style-name="T134_8"><text:s/>Q4<text:s/>2025/26.</text:span></text:p>
        </text:list-item>
      </text:list>
      <text:p text:style-name="P135"/>
      <text:h text:style-name="P136" text:outline-level="2"><text:span text:style-name="T136_1">B:<text:s/>THEORY<text:s/>OF<text:s/>CHANGE<text:s/>AND<text:s/>PROGRESS<text:s/>TOWARDS<text:s/>OUTCOMES<text:s/></text:span></text:h>
      <text:p text:style-name="P137"/>
      <text:p text:style-name="P138"><text:span text:style-name="T138_1">Summarise<text:s/>the<text:s/>programme’s<text:s/></text:span><text:span text:style-name="T138_2">theory<text:s/>of<text:s/>change</text:span><text:span text:style-name="T138_3">,<text:s/>including<text:s/>any<text:s/>changes<text:s/>to<text:s/>outcome<text:s/>and<text:s/>impact<text:s/>indicators<text:s/>from<text:s/>the<text:s/>original<text:s/>business<text:s/>case.<text:s/></text:span></text:p>
      <text:p text:style-name="P139"/>
      <text:p text:style-name="P140"><text:span text:style-name="T140_1">The<text:s/>long-term<text:s/>intended<text:s/></text:span><text:span text:style-name="T140_2">impact</text:span><text:span text:style-name="T140_3"><text:s/>of<text:s/>the<text:s/>AI4D<text:s/>programme<text:s/>is<text:s/>to<text:s/>engender<text:s/>an<text:s/>inclusive<text:s/>responsible<text:s/>AI<text:s/>ecosystem<text:s/>that<text:s/>improves<text:s/>the<text:s/>quality<text:s/>of<text:s/>life<text:s/>for<text:s/>all<text:s/>in<text:s/>Africa</text:span><text:span text:style-name="T140_4">,</text:span><text:span text:style-name="T140_5"><text:s/></text:span><text:span text:style-name="T140_6">and<text:s/>beyond.<text:s/></text:span></text:p>
      <text:p text:style-name="P141"/>
      <text:p text:style-name="P142"><text:span text:style-name="T142_1">AI4D’s<text:s/>impact<text:s/>statement<text:s/>is<text:s/>supported<text:s/>by<text:s/>two<text:s/>key<text:s/></text:span><text:span text:style-name="T142_2">outcomes</text:span><text:span text:style-name="T142_3">:</text:span></text:p>
      <text:list text:style-name="LS4" xml:id="list25">
        <text:list-item>
          <text:p text:style-name="P143"><text:span text:style-name="T143_1">Global,<text:s/>regional,<text:s/>national<text:s/>responsible<text:s/></text:span><text:span text:style-name="T143_2">AI<text:s/>policies<text:s/>and<text:s/>regulations</text:span><text:span text:style-name="T143_3"><text:s/>are<text:s/>enacted<text:s/>to<text:s/>stimulate<text:s/>AI<text:s/>that<text:s/>is<text:s/>safe,<text:s/>inclusive,<text:s/>rights-based,<text:s/>sustainable,<text:s/>and<text:s/>reflective<text:s/>of<text:s/>local<text:s text:c="2"/>perspectives<text:s/>and<text:s/>which<text:s/>minimise<text:s/>potential<text:s/>harms<text:s/>from<text:s/>AI<text:s/>(such<text:s/>as<text:s/>human<text:s/>rights<text:s/>violations<text:s/>and<text:s/>increased<text:s/>social<text:s/>and<text:s/>gender<text:s/>inequalities),<text:s/>measured<text:s/>by<text:s/></text:span><text:span text:style-name="T143_4">the<text:s/></text:span><text:span text:style-name="T143_5">i</text:span><text:span text:style-name="T143_6">)<text:s/>number<text:s/>of<text:s/>countries<text:s/>in<text:s/>Africa<text:s/>and<text:s/>Asia<text:s/>that<text:s/>improve<text:s/>their<text:s/>score<text:s/>on<text:s/>the<text:s/>Global<text:s/>Index<text:s/>on<text:s/>Responsible<text:s/>AI,<text:s/>and</text:span><text:span text:style-name="T143_7"><text:s/>the</text:span><text:span text:style-name="T143_8"><text:s/>ii)<text:s/>number<text:s/>of<text:s/>new<text:s/>policies<text:s/>and<text:s/>regulations<text:s/>informed<text:s/>by<text:s/>AI4D<text:s/>evidence.</text:span></text:p>
        </text:list-item>
        <text:list-item>
          <text:p text:style-name="P144"><text:span text:style-name="T144_1">Responsible </text:span><text:span text:style-name="T144_2">AI innovations</text:span><text:span text:style-name="T144_3"><text:s/>that<text:s/></text:span><text:span text:style-name="T144_4">demonstrably</text:span><text:span text:style-name="T144_5"><text:s/>address<text:s/>key<text:s/>development<text:s/>challenges</text:span><text:span text:style-name="T144_6"><text:s/></text:span><text:span text:style-name="T144_7">are<text:s/>appropriately<text:s/>scaled,<text:s/>measured<text:s/>by<text:s/></text:span><text:span text:style-name="T144_8">i</text:span><text:span text:style-name="T144_9">)<text:s/>number<text:s/>of<text:s/>AI4D<text:s/>supported<text:s/>innovations<text:s/>that<text:s/>were<text:s/>effectively/appropriately<text:s/>scaled<text:s/>to<text:s/>support<text:s/>a<text:s/>development<text:s/>challenge;<text:s/>ii)<text:s/>number<text:s/>of<text:s/>beneficiaries<text:s/>reached,<text:s/>disaggregated<text:s/>by<text:s/>gender<text:s/>and<text:s/>people<text:s/>with<text:s/>disabilities;<text:s/>iii)<text:s/>additional<text:s/>funding<text:s/>secured<text:s/>by<text:s/>AI4D-supported<text:s/>innovations.</text:span></text:p>
        </text:list-item>
      </text:list>
      <text:p text:style-name="P145"/>
      <text:p text:style-name="P146"><text:span text:style-name="T146_1">The<text:s/>programme’s<text:s/>activities<text:s/>contribute<text:s/>directly<text:s/>to<text:s/>six<text:s/></text:span><text:span text:style-name="T146_2">outputs</text:span><text:span text:style-name="T146_3">:</text:span></text:p>
      <text:list text:style-name="LS4" xml:id="list27">
        <text:list-item>
          <text:p text:style-name="P147"><text:span text:style-name="T147_1">AI<text:s/>policy<text:s/>and<text:s/>governance:</text:span><text:span text:style-name="T147_2"><text:s/>Local<text:s/>researchers<text:s/>have<text:s/>greater<text:s/>opportunities<text:s/>and<text:s/>skills<text:s/>to<text:s/>position<text:s/>the<text:s/>evidence<text:s/>they<text:s/>generated<text:s/>for<text:s/>use<text:s/>within<text:s/>global,<text:s/>regional,<text:s/>national<text:s/>policy<text:s/>and<text:s/>regulation.<text:s/></text:span></text:p>
        </text:list-item>
        <text:list-item>
          <text:p text:style-name="P148"><text:span text:style-name="T148_1">AI<text:s/>policy<text:s/>and<text:s/>governance:</text:span><text:span text:style-name="T148_2"><text:s/>High-quality<text:s/>(gender<text:s/>and<text:s/>disability<text:s/>sensitive,<text:s/></text:span><text:span text:style-name="T148_3">locally<text:s/>driven</text:span><text:span text:style-name="T148_4">)<text:s/>evidence<text:s/>on<text:s/>(</text:span><text:span text:style-name="T148_5">i</text:span><text:span text:style-name="T148_6">)<text:s/>AI<text:s/>governance<text:s/>and<text:s/>regulation,<text:s/>and<text:s/>(ii)<text:s/>the<text:s/>socio-economic<text:s/>and<text:s/>political<text:s/>effects,<text:s/>is<text:s/>funded.<text:s/></text:span></text:p>
        </text:list-item>
        <text:list-item>
          <text:p text:style-name="P149"><text:span text:style-name="T149_1">Data:</text:span><text:span text:style-name="T149_2"><text:s/>Inclusive,<text:s/>robust<text:s/>data ecosystems<text:s/>are<text:s/>built<text:s/>locally<text:s/>through<text:s/>increased availability,<text:s/>findability,<text:s/>sustainability, and<text:s/>use<text:s/>of<text:s/>relevant<text:s/>and<text:s/>inclusive<text:s/>machine<text:s/>learning<text:s/>ready<text:s/>datasets.<text:s/></text:span></text:p>
        </text:list-item>
        <text:list-item>
          <text:p text:style-name="P150"><text:span text:style-name="T150_1">Talent<text:s/>and<text:s/>skills:</text:span><text:span text:style-name="T150_2"><text:s/>Interdisciplinary<text:s/>labs<text:s/>and<text:s/>networks<text:s/>are<text:s/>created<text:s/>and<text:s/>strengthened<text:s/>to<text:s/>develop<text:s/>and<text:s/>apply<text:s/>responsible<text:s/>AI<text:s/>innovations.<text:s/></text:span></text:p>
        </text:list-item>
        <text:list-item>
          <text:p text:style-name="P151"><text:span text:style-name="T151_1">Innovation:</text:span><text:span text:style-name="T151_2"><text:s/>Responsible<text:s/>AI<text:s/>Innovations,<text:s/>using<text:s/>both<text:s/>cutting<text:s/>edge<text:s/>and<text:s/>established<text:s/>AI<text:s/>solutions,<text:s/>are<text:s/>generated<text:s/>that<text:s/>address<text:s/>development<text:s/>challenges.</text:span></text:p>
        </text:list-item>
        <text:list-item>
          <text:p text:style-name="P152"><text:span text:style-name="T152_1">Scale:</text:span><text:span text:style-name="T152_2"><text:s/>Responsible<text:s/>AI<text:s/>innovations<text:s/>with<text:s/>proven<text:s/>impact<text:s/>are<text:s/>supported<text:s/>in<text:s/>their<text:s/>scaling<text:s/>journey.<text:s/></text:span></text:p>
        </text:list-item>
      </text:list>
      <text:p text:style-name="P153"/>
      <text:p text:style-name="P154"><text:span text:style-name="T154_1">There<text:s/>are<text:s/>several</text:span><text:span text:style-name="T154_2"><text:s/>assumptions<text:s/></text:span><text:span text:style-name="T154_3">within<text:s/>this<text:s/>theory<text:s/>of<text:s/>change</text:span><text:span text:style-name="T154_4">: </text:span><text:span text:style-name="T154_5"> </text:span></text:p>
      <text:list text:style-name="LS5" xml:id="list33">
        <text:list-item>
          <text:p text:style-name="P155"><text:span text:style-name="T155_1">Continued<text:s/>relevance<text:s/>of<text:s/>AI</text:span><text:span text:style-name="T155_2"><text:s/>will<text:s/>drive<text:s/>increased<text:s/>interest<text:s/>from<text:s/>funders<text:s/>and<text:s/>governments,<text:s/>leading<text:s/>to<text:s/>enhanced<text:s/>funding</text:span><text:span text:style-name="T155_3"><text:s/>and<text:s/>demand<text:s/>for<text:s/>research<text:s/>and<text:s/>evidence.</text:span></text:p>
        </text:list-item>
        <text:list-item>
          <text:p text:style-name="P156"><text:span text:style-name="T156_1">Leadership<text:s/>from<text:s/>local<text:s/>(southern)<text:s/></text:span><text:span text:style-name="T156_2">entities<text:s/>will<text:s/>result<text:s/>in<text:s/>more<text:s/>impactful<text:s/>outcomes.</text:span><text:span text:style-name="T156_3"><text:s/></text:span><text:span text:style-name="T156_4"><text:s/></text:span></text:p>
        </text:list-item>
        <text:list-item>
          <text:p text:style-name="P157"><text:span text:style-name="T157_1">There<text:s/>is<text:s/></text:span><text:span text:style-name="T157_2">international<text:s/>interest<text:s/>in<text:s/>southern<text:s/>perspectives</text:span><text:span text:style-name="T157_3">,<text:s/>research<text:s/>and<text:s/>evidence<text:s/>on<text:s/>responsible<text:s/>AI.  </text:span></text:p>
        </text:list-item>
        <text:list-item>
          <text:p text:style-name="P158"><text:span text:style-name="T158_1">Contextual<text:s/>evidence-informed<text:s/>policies<text:s/>and<text:s/>regulations</text:span><text:span text:style-name="T158_2"><text:s/>will<text:s/>lead<text:s/>to<text:s/>a<text:s/>more<text:s/>responsible<text:s/>and<text:s/>inclusive<text:s/>AI<text:s/>ecosystem. </text:span><text:span text:style-name="T158_3"> </text:span></text:p>
        </text:list-item>
        <text:list-item>
          <text:p text:style-name="P159"><text:span text:style-name="T159_1">Responsible<text:s/>and<text:s/></text:span><text:span text:style-name="T159_2">disability-<text:s/>and<text:s/></text:span><text:span text:style-name="T159_3">gender-sensitive<text:s/>AI<text:s/>innovation<text:s/>and<text:s/>research</text:span><text:span text:style-name="T159_4"><text:s/>lead<text:s/>to<text:s/>more<text:s/>inclusive<text:s/>benefits<text:s/>from<text:s/>AI. </text:span><text:span text:style-name="T159_5"> </text:span></text:p>
        </text:list-item>
        <text:list-item>
          <text:p text:style-name="P160"><text:span text:style-name="T160_1">Innovators<text:s/>and<text:s/>researchers<text:s/>are<text:s/>open<text:s/>to<text:s/>take<text:s/>on<text:s/></text:span><text:span text:style-name="T160_2">responsible<text:s/>and</text:span><text:span text:style-name="T160_3"><text:s/>disability-<text:s/>and</text:span><text:span text:style-name="T160_4"><text:s/>gender</text:span><text:span text:style-name="T160_5">-</text:span><text:span text:style-name="T160_6">sensitive<text:s/>approaches.</text:span><text:span text:style-name="T160_7"> </text:span><text:span text:style-name="T160_8"> </text:span></text:p>
        </text:list-item>
        <text:list-item>
          <text:p text:style-name="P161"><text:span text:style-name="T161_1">AI<text:s/>solutions<text:s/></text:span><text:span text:style-name="T161_2">have<text:s/>the<text:s/>potential<text:s/>to<text:s/>solve<text:s/>persistent<text:s/>social<text:s/>and<text:s/>economic<text:s/>challenges.  </text:span><text:span text:style-name="T161_3"> </text:span></text:p>
        </text:list-item>
        <text:list-item>
          <text:p text:style-name="P162"><text:span text:style-name="T162_1">Multidisciplinary<text:s/>teams</text:span><text:span text:style-name="T162_2"><text:s/>are<text:s/>necessary<text:s/>for<text:s/>the<text:s/>development<text:s/>of<text:s/>responsible<text:s/>AI<text:s/>and<text:s/>high-quality<text:s/>research.  </text:span><text:span text:style-name="T162_3"> </text:span></text:p>
        </text:list-item>
        <text:list-item>
          <text:p text:style-name="P163"><text:span text:style-name="T163_1">Scaling<text:s/>pathways<text:s/></text:span><text:span text:style-name="T163_2">are<text:s/>different<text:s/>in<text:s/>different<text:s/>domains<text:s/>and<text:s/>will<text:s/>require<text:s/>different<text:s/>approaches.</text:span><text:span text:style-name="T163_3"> </text:span></text:p>
        </text:list-item>
        <text:list-item>
          <text:p text:style-name="P164"><text:span text:style-name="T164_1">New<text:s/></text:span><text:span text:style-name="T164_2">AI<text:s/>technologies</text:span><text:span text:style-name="T164_3"><text:s/>will<text:s/>continue<text:s/>to<text:s/>emerge<text:s/>and/or<text:s/>evolve<text:s/>from<text:s/>existing<text:s/>applications.<text:s/>AI4D<text:s/>will<text:s/>need<text:s/>to<text:s/>remain<text:s/>flexible<text:s/>to<text:s/>maintain<text:s/>relevance<text:s/>and<text:s/>impact.  </text:span></text:p>
        </text:list-item>
      </text:list>
      <text:p text:style-name="P165"/>
      <table:table table:style-name="Table5">
        <table:table-column table:style-name="Column16"/>
        <table:table-row table:style-name="Row10">
          <table:table-cell table:style-name="Cell39">
            <text:p text:style-name="P166"><draw:frame svg:x="0cm" svg:y="0cm" svg:width="14.658cm" svg:height="8.92cm" draw:style-name="FR2" text:anchor-type="as-char" draw:z-index="0"><draw:image xlink:href="Pictures/image2.png" xlink:type="simple" xlink:show="embed" xlink:actuate="onLoad"/></draw:frame></text:p>
            <text:p text:style-name="P167"/>
            <text:p text:style-name="P168"><text:span text:style-name="T168_1">Figure<text:s/>2:<text:s/></text:span><text:span text:style-name="T168_2">AI4D<text:s/>Theory<text:s/>of<text:s/>Change</text:span><text:span text:style-name="T168_3"><text:s/></text:span></text:p>
          </table:table-cell>
        </table:table-row>
      </table:table>
      <text:p text:style-name="P169"/>
      <text:p text:style-name="P170"><text:span text:style-name="T170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170_2">the<text:s/>year<text:s/>ahead?</text:span><text:span text:style-name="T170_3"><text:s/></text:span><text:span text:style-name="T170_4"><text:s/></text:span></text:p>
      <text:p text:style-name="P171"/>
      <text:p text:style-name="P172"><text:span text:style-name="T172_1">The<text:s/>programme<text:s/>is<text:s/>on<text:s/>track<text:s/>to<text:s/>contribute<text:s/>to<text:s/>its<text:s/>expected<text:s/>outcomes<text:s/>and<text:s/>impact.</text:span><text:span text:style-name="T172_2"><text:s/>During<text:s/>the<text:s/>reporting<text:s/>year,<text:s/>AI4D<text:s/>consolidated<text:s/>its<text:s/>position<text:s/>as<text:s/>a<text:s/>leading<text:s/>global<text:s/>programme<text:s/>on<text:s/>responsible<text:s/>AI<text:s/>for<text:s/>development,<text:s/>with<text:s/>partners<text:s/>actively<text:s/>supporting<text:s/>policy<text:s/>processes,<text:s/>strengthening<text:s/>research<text:s/>and<text:s/>innovation<text:s/>ecosystems,<text:s/>and<text:s/>enabling<text:s/>the<text:s/>responsible<text:s/>scaling<text:s/>of<text:s/>AI<text:s/>applications<text:s/>addressing<text:s/>development<text:s/>challenges.</text:span></text:p>
      <text:p text:style-name="P173"/>
      <text:p text:style-name="P174"><text:span text:style-name="T174_1">Outcome<text:s/>1:<text:s/>AI<text:s/>policies<text:s/>and<text:s/>regulations</text:span></text:p>
      <text:p text:style-name="P175"><text:span text:style-name="T175_1">The<text:s/>expectations<text:s/>for<text:s/>Outcome<text:s/>1<text:s/>were<text:s/>met.</text:span><text:span text:style-name="T175_2"><text:s/>While<text:s/>Outcome<text:s/>1.1<text:s/>(Global<text:s/>Index)<text:s/>was<text:s/>not<text:s/>targeted<text:s/>this<text:s/>year,<text:s/>the<text:s/>programme<text:s/>contributed<text:s/>to<text:s/></text:span><text:span text:style-name="T175_3">nine<text:s/>new<text:s/></text:span><text:span text:style-name="T175_4">AI<text:s/>related</text:span><text:span text:style-name="T175_5"><text:s/>policies<text:s/>and<text:s/>regulatory<text:s/>processes<text:s/>informed<text:s/>by<text:s/></text:span><text:span text:style-name="T175_6">AI4D</text:span><text:span text:style-name="T175_7"><text:s/></text:span><text:span text:style-name="T175_8">supported</text:span><text:span text:style-name="T175_9"><text:s/>evidence</text:span><text:span text:style-name="T175_10"><text:s/>(outcome<text:s/>1.2).<text:s/>Beyond<text:s/>the<text:s/>high</text:span><text:span text:style-name="T175_11"><text:s/></text:span><text:span text:style-name="T175_12">impact<text:s/>contributions<text:s/>highlighted<text:s/>in<text:s/>Section<text:s/>A<text:s/>-<text:s/>including<text:s/>AI4D’s<text:s/>role<text:s/>in<text:s/>shaping<text:s/>Ghana’s<text:s/>National<text:s/>AI<text:s/>Strategy<text:s/>and<text:s/>the<text:s/>appointment<text:s/>of<text:s/>three<text:s/>AI4D</text:span><text:span text:style-name="T175_13"><text:s/></text:span><text:span text:style-name="T175_14">supported<text:s/>lab<text:s/>leads<text:s/>to<text:s/>the<text:s/>UN<text:s/>Independent<text:s/>International<text:s/>Scientific<text:s/>Panel<text:s/>on<text:s/>AI<text:s/>-<text:s/>there<text:s/>was<text:s/>strong<text:s/>evidence<text:s/>of<text:s/>institutional<text:s/>uptake<text:s/>at<text:s/>national<text:s/>and<text:s/>regional<text:s/>levels.<text:s/>Notably,</text:span><text:span text:style-name="T175_15"><text:s/>sustained<text:s/>policy<text:s/>engagement<text:s/>through<text:s/>the<text:s/>East<text:s/>Africa<text:s/>Policy<text:s/>Hub<text:s/>culminated<text:s/>in<text:s/>a<text:s/>Memorandum<text:s/>of<text:s/>Understanding<text:s/>between<text:s/></text:span><text:span text:style-name="T175_16">the<text:s/></text:span><text:span text:style-name="T175_17">Centre<text:s/>for<text:s/>Intellectual<text:s/>Property<text:s/>and<text:s/>Information<text:s/>Technology<text:s/>Law<text:s/></text:span></text:p>
      <text:p text:style-name="P176"><text:span text:style-name="T176_1">(</text:span><text:span text:style-name="T176_2">CIPIT</text:span><text:span text:style-name="T176_3">)<text:s/>at<text:s/></text:span><text:span text:style-name="T176_4">Strathmore<text:s/>Universit</text:span><text:span text:style-name="T176_5">y</text:span><text:span text:style-name="T176_6"><text:s/>and<text:s/>Kenya’s<text:s/>Judiciary</text:span><text:span text:style-name="T176_7"><text:s/>to<text:s/>support<text:s/>the<text:s/>development<text:s/>of<text:s/>an<text:s/>AI<text:s/>adoption<text:s/>framework,<text:s/>with<text:s/>implementation<text:s/>commencing<text:s/>in<text:s/>January<text:s/>2026<text:s/>through<text:s/>a<text:s/>baseline<text:s/>assessment<text:s/>of<text:s/>AI<text:s/>knowledge<text:s/>and<text:s/>capacity<text:s/>across<text:s/>the<text:s/>judiciary.<text:s/></text:span></text:p>
      <text:p text:style-name="P177"/>
      <text:p text:style-name="P178"><text:span text:style-name="T178_1">Outcome<text:s/>2:<text:s/>Responsible<text:s/>AI<text:s/>innovations</text:span></text:p>
      <text:p text:style-name="P179"><text:span text:style-name="T179_1">The<text:s/>milestones<text:s/>for<text:s/>Outcome<text:s/>2<text:s/>were<text:s/>exceeded</text:span><text:span text:style-name="T179_2">,<text:s/>with<text:s/>t</text:span><text:span text:style-name="T179_3">wo<text:s/>AI4D</text:span><text:span text:style-name="T179_4">‑</text:span><text:span text:style-name="T179_5">supported<text:s/>innovations<text:s/>assessed<text:s/>as<text:s/>having<text:s/>reached<text:s/>meaningful<text:s/>and<text:s/>appropriate<text:s/>scale<text:s/>during<text:s/>the<text:s/>reporting<text:s/>year</text:span><text:span text:style-name="T179_6"><text:s/>(Outcome<text:s/>2.1),<text:s/>exceeding<text:s/>the<text:s/>annual<text:s/>milestone<text:s/>of<text:s/>one<text:s/>innovation<text:s/>and<text:s/>bringing<text:s/>the<text:s/>cumulative<text:s/>total<text:s/>to<text:s/>three.<text:s/>In<text:s/>line<text:s/>with<text:s/></text:span><text:span text:style-name="T179_7"><text:a xlink:type="simple" xlink:href="https://idrc-crdi.ca/en/what-we-do/how-we-work/scaling-science"><text:span text:style-name="T179_8">IDRC’s<text:s/>scaling<text:s/>science<text:s/>approach</text:span></text:a></text:span><text:span text:style-name="T179_9">,<text:s/>AI4D<text:s/>does<text:s/>not<text:s/>assess<text:s/>scale<text:s/>solely<text:s/>in<text:s/>terms<text:s/>of<text:s/>user<text:s/>numbers<text:s/>or<text:s/>commercial<text:s/></text:span><text:span text:style-name="T179_10">growth<text:s/>but</text:span><text:span text:style-name="T179_11"><text:s/>considers<text:s/>whether<text:s/>innovations<text:s/>have<text:s/>achieved<text:s/>appropriate<text:s/>scale<text:s/>within<text:s/>their<text:s/>system<text:s/>context<text:s/>through<text:s/>pathways<text:s/>such<text:s/>as<text:s/>institutionalisation,<text:s/>ecosystem<text:s/>integration,<text:s/>or<text:s/>infrastructure<text:s/>development.</text:span><text:span text:style-name="T179_12"><text:s/>Thus,<text:s/>there<text:s/>is<text:s/>no<text:s/>predetermined<text:s/>measure<text:s/>of<text:s/>what<text:s/>constitutes<text:s/>a<text:s/>scaled<text:s/>innovation.</text:span></text:p>
      <text:p text:style-name="P180"/>
      <text:list text:style-name="LS26" xml:id="list43">
        <text:list-item>
          <text:p text:style-name="P181"><text:span text:style-name="T181_1">P</text:span><text:span text:style-name="T181_2">ROMPTS<text:s/>platform<text:s/>(Jacaranda<text:s/>Health):<text:s/></text:span><text:span text:style-name="T181_3">PROMPTS<text:s/>is<text:s/>a<text:s/>free,<text:s/>AI</text:span><text:span text:style-name="T181_4">-</text:span><text:span text:style-name="T181_5">enabled<text:s/>SMS<text:s/>platform<text:s/>supporting<text:s/>pregnant<text:s/>women<text:s/>and<text:s/>new<text:s/>mothers<text:s/>with<text:s/></text:span><text:span text:style-name="T181_6">stage</text:span><text:span text:style-name="T181_7">-</text:span><text:span text:style-name="T181_8">specific</text:span><text:span text:style-name="T181_9"><text:s/>health<text:s/>information,<text:s/>a<text:s/></text:span><text:span text:style-name="T181_10">two-way</text:span><text:span text:style-name="T181_11"><text:s/>helpdesk,<text:s/>and<text:s/></text:span><text:span text:style-name="T181_12">AI<text:s/>assisted</text:span><text:span text:style-name="T181_13"><text:s/>triage<text:s/>of<text:s/>urgent<text:s/>cases</text:span><text:span text:style-name="T181_14"><text:s/>(</text:span><text:span text:style-name="T181_15">more<text:s/>details<text:s/>in<text:s/>b</text:span><text:span text:style-name="T181_16">ox<text:s/>1).</text:span></text:p>
        </text:list-item>
      </text:list>
      <text:p text:style-name="P182"><text:span text:style-name="T182_1">PROMPTS<text:s/>is<text:s/>scaling<text:s/>through<text:s/>integration<text:s/>with<text:s/>national<text:s/>health<text:s/>systems,<text:s/>rather<text:s/>than<text:s/>standalone<text:s/>expansion:<text:s/></text:span><text:span text:style-name="T182_2">In<text:s/>October<text:s/>2025,<text:s/>Jacaranda<text:s/>Health<text:s/>and<text:s/>the<text:s/>Ghana<text:s/>Health<text:s/>Service<text:s/>signed<text:s/>an<text:s/>MoU<text:s/>to<text:s/>expand<text:s/>PROMPTS<text:s/>nationally,<text:s/>starting<text:s/>with<text:s/>Greater<text:s/>Accra,<text:s/>and<text:s/>in<text:s/>November<text:s/>2025</text:span><text:span text:style-name="T182_3">,</text:span><text:span text:style-name="T182_4"><text:s/>PROMPTS<text:s/>launched<text:s/>in<text:s/>Tanzania.<text:s/></text:span></text:p>
      <text:list text:style-name="LS26" xml:id="list44" text:continue-list="list43">
        <text:list-item>
          <text:p text:style-name="P183"><text:span text:style-name="T183_1">Sunflower<text:s/>LLM<text:s/>(GRAIN<text:s/>Network/<text:s/>Sunbird<text:s/>AI):<text:s/></text:span><text:span text:style-name="T183_2">Sunflower<text:s/>LLM<text:s/>is<text:s/>an<text:s/>Africa</text:span><text:span text:style-name="T183_3">-</text:span><text:span text:style-name="T183_4">first,<text:s/>multilingual<text:s/>large<text:s/>language<text:s/>model<text:s/>designed<text:s/>to<text:s/>address<text:s/>Africa’s<text:s/>linguistic<text:s/>digital<text:s/>divide</text:span><text:span text:style-name="T183_5"><text:s/>(more<text:s/>details<text:s/>in<text:s/>box<text:s/>2).<text:s/></text:span></text:p>
        </text:list-item>
      </text:list>
      <text:p text:style-name="P184"><text:span text:style-name="T184_1">Sunflower<text:s/>LLM<text:s/>is<text:s/>included<text:s/>because<text:s/>it<text:s/>represents<text:s/>scale<text:s/>at<text:s/>the<text:s/>infrastructure<text:s/>and<text:s/>ecosystem<text:s/>level,<text:s/>rather<text:s/>than<text:s/>through<text:s/>direct<text:s/>end</text:span><text:span text:style-name="T184_2"><text:s/></text:span><text:span text:style-name="T184_3">user<text:s/>delivery</text:span><text:span text:style-name="T184_4">.<text:s/>By<text:s/>expanding<text:s/>high</text:span><text:span text:style-name="T184_5">-</text:span><text:span text:style-name="T184_6">quality<text:s/>AI<text:s/>language<text:s/>infrastructure<text:s/>for<text:s/></text:span><text:span text:style-name="T184_7">28<text:s/></text:span><text:span text:style-name="T184_8">African<text:s/>languages,<text:s/>Sunflower<text:s/>removes<text:s/>a<text:s/>systemic<text:s/>constraint<text:s/>that<text:s/>enables<text:s/>multiple<text:s/>downstream<text:s/>applications<text:s/>and<text:s/>institutions<text:s/>to<text:s/>scale<text:s/>responsibly</text:span><text:span text:style-name="T184_9">,</text:span><text:span text:style-name="T184_10"><text:s/>strengthening<text:s/>foundational<text:s/>language<text:s/>resources<text:s/>that<text:s/>other<text:s/>innovations<text:s/>can<text:s/>build<text:s/>upon.</text:span></text:p>
      <text:p text:style-name="P185"/>
      <text:p text:style-name="P186"><text:span text:style-name="T186_1">Under<text:s/>Outcome<text:s/>2.2,<text:s/>AI4D<text:s/>contributed<text:s/>to<text:s/></text:span><text:span text:style-name="T186_2">reaching<text:s/>a</text:span><text:span text:style-name="T186_3">n<text:s/>additional<text:s/>620,491<text:s/>beneficiaries<text:s/>during<text:s/>the<text:s/>reporting<text:s/>year,<text:s/>increasing<text:s/>cumulative<text:s/>reach<text:s/>to<text:s/>3.7<text:s/>million<text:s/>beneficiaries</text:span><text:span text:style-name="T186_4">,<text:s/>the<text:s/>vast<text:s/>majority<text:s/>of<text:s/>whom<text:s/>are<text:s/>women.<text:s/></text:span><text:span text:style-name="T186_5">Jacaranda<text:s/>is<text:s/>a<text:s/>platform<text:s/>supported<text:s/>by<text:s/>multiple<text:s/>funders<text:s/>and<text:s/>AI4D’s<text:s/>contribution<text:s/>focused<text:s/>on<text:s/>improving<text:s/>the<text:s/>equity,<text:s/>safety,<text:s/>and<text:s/>responsible<text:s/>performance<text:s/>of<text:s/>AI<text:s/>systems<text:s/>as<text:s/>they<text:s/>scaled,<text:s/>including<text:s/>through<text:s/>targeted<text:s/>data<text:s/>collection<text:s/>and<text:s/>bias<text:s/>analysis<text:s/>that<text:s/>has<text:s/>been<text:s/>embedded<text:s/>into<text:s/>partners’<text:s/>quality</text:span><text:span text:style-name="T186_6">‑</text:span><text:span text:style-name="T186_7">assurance<text:s/>processes.</text:span><text:span text:style-name="T186_8"><text:s/>Going<text:s/>forward,<text:s/>we’ll<text:s/>tighten<text:s/>this<text:s/></text:span><text:span text:style-name="T186_9">indicator,</text:span><text:span text:style-name="T186_10"><text:s/>so<text:s/>it<text:s/>measures<text:s/>AI4D’s<text:s/>reach<text:s/>as<text:s/>a<text:s/>proportion<text:s/>of<text:s/>its<text:s/>funding<text:s/>share.<text:s/></text:span></text:p>
      <text:p text:style-name="P187"/>
      <text:p text:style-name="P188"><text:span text:style-name="T188_1">The<text:s/>programme<text:s/>significantly<text:s/>exceeded<text:s/>expectations<text:s/>under<text:s/>Outcome<text:s/>2.3,<text:s/>leveraging<text:s/>approximately<text:s/>£6.2<text:s/>million<text:s/>in<text:s/>additional<text:s/>funding<text:s/>for<text:s/>AI4D</text:span><text:span text:style-name="T188_2">‑</text:span><text:span text:style-name="T188_3">supported<text:s/>innovation</text:span><text:span text:style-name="T188_4">s<text:s/>during<text:s/>the<text:s/>year,<text:s/>far<text:s/>surpassing<text:s/>the<text:s/>annual<text:s/>milestone<text:s/>of<text:s/>£350,000<text:s/>and<text:s/>increasing<text:s/>cumulative<text:s/>leveraged<text:s/>funding<text:s/>to<text:s/>almost<text:s/>£7.2<text:s/>million.<text:s/>This<text:s/>included<text:s/>substantial<text:s/>national<text:s/>public<text:s/>investment<text:s/>in<text:s/>AI<text:s/>for<text:s/>public<text:s/>health<text:s/>through<text:s/>the<text:s/>AI4PEP<text:s/>network<text:s/>in<text:s/>Brazil</text:span><text:span text:style-name="T188_5"><text:note text:note-class="footnote"><text:note-citation/><text:note-body><text:p text:style-name="P189"><text:span text:style-name="T189_1"><text:s/></text:span><text:span text:style-name="T189_2">Brazil’s<text:s/>National<text:s/>Council<text:s/>for<text:s/>Research<text:s/>and<text:s/>Development<text:s/>and<text:s/>Brazil’s<text:s/>National<text:s/>Center<text:s/>for<text:s/>Artificial<text:s/>Intelligence<text:s/>for<text:s/>Public<text:s/>Health<text:s/>provided<text:s/>£3.8m<text:s/>to<text:s/>the<text:s/></text:span><text:span text:style-name="T189_3"><text:a xlink:type="simple" xlink:href="https://ai4pep.org/brazil/"><text:span text:style-name="T189_4">Auto<text:s/>AI-Pandemics:<text:s/>Democratizing<text:s/>Machine<text:s/>Learning<text:s/>for<text:s/>Analysis,<text:s/>Study,<text:s/>and<text:s/>Control<text:s/>of<text:s/>Epidemics<text:s/>and<text:s/>Pandemics</text:span></text:a></text:span><text:span text:style-name="T189_5"><text:s/>project</text:span><text:span text:style-name="T189_6">.</text:span></text:p></text:note-body></text:note></text:span><text:span text:style-name="T189_7">,<text:s/>alongside<text:s/></text:span><text:span text:style-name="T189_8">£</text:span><text:span text:style-name="T189_9">40,000<text:s/>from</text:span><text:span text:style-name="T189_10"><text:s/>the<text:s/></text:span><text:span text:style-name="T189_11">Tanzania’s<text:s/>Commission<text:s/>for<text:s/>Science<text:s/>and<text:s/>Technology<text:s/>(COSTECH)<text:s/></text:span><text:span text:style-name="T189_12">for<text:s/>the<text:s/></text:span><text:span text:style-name="T189_13">AfriAI</text:span><text:span text:style-name="T189_14"><text:s/>Lab’s<text:s/></text:span><text:span text:style-name="T189_15"><text:a xlink:type="simple" xlink:href="https://www.akilicheck.africa/"><text:span text:style-name="T189_16">AkiliCheck</text:span></text:a></text:span><text:span text:style-name="T189_17"><text:s/>mental<text:s/>health<text:s/>diagnostic<text:s/>tool<text:s/>in<text:s/>Tanzania.</text:span><text:span text:style-name="T189_18"><text:s/>Milestones<text:s/>for<text:s/>outer<text:s/>years<text:s/>will<text:s/>be<text:s/>revised<text:s/>to<text:s/>ensure<text:s/>continued<text:s/>ambition.</text:span></text:p>
      <text:p text:style-name="P190"/>
      <table:table table:style-name="Table6">
        <table:table-column table:style-name="Column17"/>
        <table:table-row table:style-name="Row11">
          <table:table-cell table:style-name="Cell40">
            <text:p text:style-name="P191"><text:span text:style-name="T191_1">Box<text:s/>1:<text:s/>AI</text:span><text:span text:style-name="T191_2">‑</text:span><text:span text:style-name="T191_3">powered<text:s/>care<text:s/>for<text:s/>3.7<text:s/>million<text:s/>mothers<text:s/>-<text:s/>and<text:s/>counting:<text:s/>PROMPTS</text:span></text:p>
          </table:table-cell>
        </table:table-row>
        <table:table-row table:style-name="Row12">
          <table:table-cell table:style-name="Cell41">
            <text:p text:style-name="P192"><draw:frame svg:x="0.065cm" svg:y="0.37cm" svg:width="4.644cm" svg:height="3.104cm" draw:style-name="FR3" text:anchor-type="char" draw:z-index="10"><draw:image xlink:href="Pictures/image3.jpeg" xlink:type="simple" xlink:show="embed" xlink:actuate="onLoad"/></draw:frame></text:p>
            <text:p text:style-name="P193"><text:span text:style-name="T193_1">Many<text:s/>expectant<text:s/>mothers<text:s/>in<text:s/>Kenya<text:s/></text:span><text:span text:style-name="T193_2">lack<text:s/>timely<text:s/>information<text:s/>to<text:s/>recognise<text:s/>danger<text:s/>signs<text:s/>or<text:s/>know<text:s/>when<text:s/>and<text:s/>where<text:s/>to<text:s/>seek<text:s/>care.<text:s/>As<text:s/>a<text:s/>result,<text:s/>around<text:s/></text:span><text:span text:style-name="T193_3">one<text:s/>third</text:span><text:span text:style-name="T193_4"><text:s/>of<text:s/>maternal<text:s/>deaths<text:s/>are<text:s/>linked<text:s/>to<text:s/>delayed<text:s/>care</text:span><text:span text:style-name="T193_5"><text:s/></text:span><text:span text:style-name="T193_6">seeking,<text:s/>and<text:s/>many<text:s/>women<text:s/>miss<text:s/>recommended<text:s/>antenatal<text:s/>and<text:s/>postnatal<text:s/>care.</text:span></text:p>
            <text:p text:style-name="P194"/>
            <text:p text:style-name="P195"><text:span text:style-name="T195_1">Jacaranda<text:s/>Health’s<text:s/></text:span><text:span text:style-name="T195_2"><text:a xlink:type="simple" xlink:href="https://jacarandahealth.org/prompts/"><text:span text:style-name="T195_3">PROMPTS</text:span></text:a></text:span><text:span text:style-name="T195_4"><text:s/>platform<text:s/></text:span><text:span text:style-name="T195_5">supports</text:span><text:span text:style-name="T195_6"><text:s/>health</text:span><text:span text:style-name="T195_7"><text:s/></text:span><text:span text:style-name="T195_8">seeking<text:s/>across<text:s/>the<text:s/>maternal<text:s/>care<text:s/>continuum.<text:s/>Through<text:s/>stage</text:span><text:span text:style-name="T195_9"><text:s/></text:span><text:span text:style-name="T195_10">specific,<text:s/>clinically<text:s/>validated<text:s/>SMS<text:s/>messages<text:s/>and<text:s/>a<text:s/></text:span><text:span text:style-name="T195_11">two</text:span><text:span text:style-name="T195_12">-</text:span><text:span text:style-name="T195_13">way</text:span><text:span text:style-name="T195_14"><text:s/>helpdesk,<text:s/>PROMPTS<text:s/>helps<text:s/>mothers<text:s/>access<text:s/>the<text:s/>right<text:s/>care<text:s/>at<text:s/>the<text:s/>right<text:s/>time,<text:s/>with<text:s/>an<text:s/></text:span><text:span text:style-name="T195_15">AI<text:s/>enabled</text:span><text:span text:style-name="T195_16"><text:s/>triage<text:s/>system<text:s/>flagging<text:s/></text:span><text:span text:style-name="T195_17">high<text:s/>risk</text:span><text:span text:style-name="T195_18"><text:s/>cases<text:s/>for<text:s/></text:span><text:span text:style-name="T195_19">follow<text:s/>up</text:span><text:span text:style-name="T195_20"><text:s/>by<text:s/>clinical<text:s/>agents<text:s/>or<text:s/>local<text:s/>counsellors.<text:s/>To<text:s/>date,<text:s/>PROMPTS<text:s/>has<text:s/>supported<text:s/>over<text:s/></text:span><text:span text:style-name="T195_21">3.7<text:s/>million<text:s/>mothers</text:span><text:span text:style-name="T195_22">.</text:span></text:p>
            <text:p text:style-name="P196"/>
            <text:p text:style-name="P197"><text:span text:style-name="T197_1">Evidence<text:s/>from<text:s/>a<text:s/></text:span><text:span text:style-name="T197_2"><text:a xlink:type="simple" xlink:href="https://www.medrxiv.org/content/10.1101/2024.06.03.24308340v1.full"><text:span text:style-name="T197_3">randomised<text:s/>control<text:s/>trial</text:span></text:a></text:span><text:span text:style-name="T197_4"><text:s/>shows<text:s/>that<text:s/>PROMPTS<text:s/>users<text:s/>experience<text:s/></text:span><text:span text:style-name="T197_5">a<text:s/>4%<text:s/>increase<text:s/>in<text:s/>4+<text:s/>antenatal<text:s/>clinic<text:s/>(ANC)<text:s/>visits,<text:s/>an<text:s/>18%<text:s/>increase<text:s/>in<text:s/>2+<text:s/>post-natal<text:s/>clinic<text:s/>(PNC)<text:s/></text:span><text:span text:style-name="T197_6">visits,<text:s/>and</text:span><text:span text:style-name="T197_7"><text:s/>are<text:s/>1.6×<text:s/>more<text:s/>likely<text:s/>to<text:s/>take<text:s/>up<text:s/>postpartum<text:s/>family<text:s/>planning.</text:span><text:span text:style-name="T197_8"><text:s/>Since<text:s/>April<text:s/>2025,<text:s/>the<text:s/>platform<text:s/>has<text:s/>added<text:s/>620,491<text:s/>new<text:s/>users,<text:s/>with<text:s/>women<text:s/>making<text:s/>up<text:s/></text:span><text:span text:style-name="T197_9">the<text:s/>vast<text:s/>majority<text:s/>of</text:span><text:span text:style-name="T197_10"><text:s/>the<text:s/>user<text:s/>base,<text:s/>with<text:s/>male<text:s/>partners<text:s/>(around<text:s/>3%)<text:s/>also<text:s/>encouraged<text:s/>to<text:s/>enrol.<text:s/></text:span></text:p>
            <text:p text:style-name="P198"/>
            <text:p text:style-name="P199"><text:span text:style-name="T199_1">Jacaranda<text:s/>Health<text:s/>uses<text:s/>participatory<text:s/>research<text:s/>and<text:s/>ongoing<text:s/>user<text:s/>feedback<text:s/>to<text:s/>refine<text:s/>both<text:s/>content<text:s/>and<text:s/>delivery,<text:s/>ensuring<text:s/>women’s<text:s/>voices<text:s/>remain<text:s/>central<text:s/>as<text:s/>the<text:s/>platform<text:s/>scales<text:s/>and<text:s/>helping<text:s/>prevent<text:s/>the<text:s/>reinforcement<text:s/>of<text:s/>existing<text:s/>inequalities.</text:span></text:p>
            <text:p text:style-name="P200"/>
            <text:p text:style-name="P201"><text:span text:style-name="T201_1">In<text:s/>October<text:s/>2025,<text:s/>Jacaranda<text:s/>Health<text:s/>and<text:s/>the<text:s/>Ghana<text:s/>Health<text:s/>Service<text:s/>(GHS)<text:s/>signed<text:s/>an<text:s/>MoU<text:s/>to<text:s/>expand<text:s/>PROMPTS<text:s/>across<text:s/>the<text:s/>country,<text:s/>starting<text:s/>with<text:s/>the<text:s/>Greater<text:s/>Accra<text:s/>Region.<text:s/>PROMPTS<text:s/>is<text:s/>now<text:s/>also<text:s/>expanding<text:s/>to<text:s/>Tanzania<text:s/>through<text:s/>integration<text:s/>with<text:s/>Touch<text:s/>Health’s<text:s/></text:span><text:span text:style-name="T201_2">watotoCare</text:span><text:span text:style-name="T201_3"><text:s/>program,<text:s/>combining<text:s/>AI</text:span><text:span text:style-name="T201_4">‑</text:span><text:span text:style-name="T201_5">powered<text:s/>messaging<text:s/>with<text:s/>telehealth<text:s/>and<text:s/>transport<text:s/>support.<text:s/>Launched<text:s/>at<text:s/></text:span><text:span text:style-name="T201_6">Sengerema</text:span><text:span text:style-name="T201_7"><text:s/>District<text:s/>Hospital<text:s/>in<text:s/>November<text:s/>2025,<text:s/>the<text:s/>partnership<text:s/>aims<text:s/>to<text:s/></text:span><text:span text:style-name="T201_8">enrol</text:span><text:span text:style-name="T201_9"><text:s/>5,000<text:s/>mothers<text:s/>and<text:s/>strengthen<text:s/>postnatal<text:s/>care<text:s/>systems<text:s/>through<text:s/>an<text:s/>integrated,<text:s/>mother</text:span><text:span text:style-name="T201_10">‑</text:span><text:span text:style-name="T201_11">centred<text:s/>model.<text:s/></text:span><text:span text:style-name="T201_12"><text:s/></text:span></text:p>
          </table:table-cell>
        </table:table-row>
      </table:table>
      <text:p text:style-name="P202"/>
      <text:p text:style-name="P203"/>
      <text:p text:style-name="P204"/>
      <text:p text:style-name="P205"/>
      <text:p text:style-name="P206"/>
      <table:table table:style-name="Table7">
        <table:table-column table:style-name="Column18"/>
        <table:table-row table:style-name="Row13">
          <table:table-cell table:style-name="Cell42">
            <text:p text:style-name="P207"><text:span text:style-name="T207_1">Box</text:span><text:span text:style-name="T207_2"><text:s/>2</text:span><text:span text:style-name="T207_3">:<text:s/>Sunflower<text:s/>LLM:<text:s/>Strengthening<text:s/>digital<text:s/>inclusion<text:s/>through<text:s/>local</text:span><text:span text:style-name="T207_4">‑</text:span><text:span text:style-name="T207_5">language<text:s/>AI</text:span></text:p>
          </table:table-cell>
        </table:table-row>
        <table:table-row table:style-name="Row14">
          <table:table-cell table:style-name="Cell43">
            <text:p text:style-name="P208"><text:span text:style-name="T208_1">Africa<text:s/>is<text:s/>the<text:s/>world’s<text:s/>most<text:s/>linguistically<text:s/>diverse<text:s/>region,<text:s/>with<text:s/>over<text:s/>2,000<text:s/>languages,<text:s/>many<text:s/>of<text:s/>which<text:s/>are<text:s/>not<text:s/>represented<text:s/>in<text:s/>mainstream<text:s/>language<text:s/>technologies</text:span><text:span text:style-name="T208_2">,<text:s/>despite<text:s/>being<text:s/>spoken<text:s/>by<text:s/>millions<text:s/>of<text:s/>people.</text:span></text:p>
            <text:p text:style-name="P209"/>
            <text:p text:style-name="P210"><text:span text:style-name="T210_1">AI<text:s/>systems<text:s/>rely<text:s/>on<text:s/>the<text:s/>data<text:s/>they<text:s/>are<text:s/>trained<text:s/>on;<text:s/>when<text:s/>linguistic<text:s/>data<text:s/>is<text:s/>missing<text:s/>or<text:s/>skewed<text:s/>toward<text:s/>English<text:s/>and<text:s/>Western<text:s/>contexts,<text:s/>outputs<text:s/>become<text:s/>less<text:s/>accurate<text:s/>and<text:s/>inclusive.<text:s/>This<text:s/>means<text:s/>tools<text:s/>like<text:s/>translation,<text:s/>chat<text:s/>interfaces<text:s/>and<text:s/>automated<text:s/>advice<text:s/>often<text:s/>perform<text:s/>poorly<text:s/>-<text:s/>or<text:s/>not<text:s/>at<text:s/>all<text:s/>-<text:s/>in<text:s/>many<text:s/>African<text:s/>languages,<text:s/>limiting<text:s/>access<text:s/>to<text:s/>information<text:s/>and<text:s/>services.<text:s/></text:span></text:p>
            <text:p text:style-name="P211"/>
            <text:p text:style-name="P212"><draw:frame svg:x="0.189cm" svg:y="0.12cm" svg:width="2.981cm" svg:height="0.9cm" draw:style-name="FR4" text:anchor-type="char" draw:z-index="9"><draw:image xlink:href="Pictures/image4.png" xlink:type="simple" xlink:show="embed" xlink:actuate="onLoad"/><svg:title>sunflower-logo.png</svg:title></draw:frame><text:span text:style-name="T212_1">Developed<text:s/>by<text:s/>Sunbird<text:s/>AI,<text:s/>a<text:s/>GRAIN<text:s/>consortium<text:s/>member,<text:s/></text:span><text:span text:style-name="T212_2">and<text:s/>launched<text:s/>in<text:s/>October<text:s/>2025,<text:s/></text:span><text:span text:style-name="T212_3">Sunflower<text:s/>is<text:s/>a<text:s/>multilingual,<text:s/>Africa</text:span><text:span text:style-name="T212_4"><text:s/></text:span><text:span text:style-name="T212_5">first<text:s/>large<text:s/>language<text:s/>model<text:s/>designed<text:s/>to<text:s/>bridge<text:s/>this<text:s/>gap<text:s/>by<text:s/>enabling<text:s/>technology<text:s/>to<text:s/>understand<text:s/>and<text:s/>operate<text:s/>in<text:s/>African<text:s/>languages</text:span><text:span text:style-name="T212_6">.</text:span></text:p>
            <text:p text:style-name="P213"/>
            <text:p text:style-name="P214"><text:span text:style-name="T214_1">Building<text:s/>on<text:s/>the<text:s/>success<text:s/>of<text:s/>SALT</text:span><text:span text:style-name="T214_2"><text:s/>-<text:s/></text:span><text:span text:style-name="T214_3">which<text:s/>already<text:s/>supports<text:s/>translation<text:s/>in<text:s/>six<text:s/>major<text:s/>Ugandan<text:s/>languages,<text:s/>transcription<text:s/>in<text:s/>ten<text:s/>African<text:s/>languages,<text:s/>and<text:s/>reaches<text:s/>over<text:s/>20,000<text:s/>users<text:s/>each<text:s/>month</text:span><text:span text:style-name="T214_4"><text:s/>-</text:span><text:span text:style-name="T214_5">Sunflower<text:s/>will<text:s/>expand<text:s/>coverage<text:s/>to<text:s/>around<text:s/>28<text:s/>Ugandan<text:s/>and<text:s/>East<text:s/>African<text:s/>languages.</text:span></text:p>
            <text:p text:style-name="P215"/>
            <text:p text:style-name="P216"><text:span text:style-name="T216_1">The<text:s/>model<text:s/>is<text:s/>trained<text:s/>using<text:s/>community</text:span><text:span text:style-name="T216_2"><text:s/></text:span><text:span text:style-name="T216_3">sourced,<text:s/></text:span><text:span text:style-name="T216_4">opensource</text:span><text:span text:style-name="T216_5"><text:s/>data,<text:s/>capturing<text:s/>both<text:s/>everyday<text:s/>lingua<text:s/>franca<text:s/>and<text:s/>culturally<text:s/>specific<text:s/>expressions.<text:s/>It<text:s/>includes<text:s/>safeguards<text:s/>for<text:s/>harmful<text:s/>content,<text:s/>and<text:s/>integrates<text:s/>ongoing<text:s/>calibration<text:s/>for<text:s/>gender<text:s/>and<text:s/>inclusion<text:s/>considerations,<text:s/>improving<text:s/>safety<text:s/>and<text:s/>representativeness<text:s/>over<text:s/>time.</text:span></text:p>
            <text:p text:style-name="P217"/>
            <text:p text:style-name="P218"><text:span text:style-name="T218_1">Sunflower’s<text:s/>opensource<text:s/>design<text:s/>strengthens<text:s/>ethical<text:s/>development<text:s/>and<text:s/>provides<text:s/>a<text:s/>reproducible<text:s/>template<text:s/>for<text:s/></text:span><text:span text:style-name="T218_2">low<text:s/>resource</text:span><text:span text:style-name="T218_3"><text:s/>language<text:s/>technology,<text:s/>creating<text:s/>a<text:s/>reusable<text:s/>blueprint<text:s/>for<text:s/>the<text:s/>wider<text:s/>AI4D<text:s/>portfolio,<text:s/>including<text:s/>projects<text:s/>such<text:s/>as<text:s/>HASH<text:s/>and<text:s/>GRAIN.<text:s/>This<text:s/>positions<text:s/>Sunflower<text:s/>as<text:s/>a<text:s/>scalable,<text:s/>foundational<text:s/>asset<text:s/>for<text:s/>responsible<text:s/>AI<text:s/>in<text:s/>Africa.</text:span></text:p>
          </table:table-cell>
        </table:table-row>
      </table:table>
      <text:p text:style-name="P219"/>
      <text:p text:style-name="P220"><text:span text:style-name="T220_1">Justify<text:s/>whether<text:s/>the<text:s/></text:span><text:span text:style-name="T220_2">programme</text:span><text:span text:style-name="T220_3"><text:s/>should<text:s/>continue,<text:s/>based<text:s/>on<text:s/>its<text:s/>own<text:s/>merits<text:s/>and<text:s/>in<text:s/>the<text:s/>context<text:s/>of<text:s/>the<text:s/>wider<text:s/>portfolio<text:s/></text:span></text:p>
      <text:p text:style-name="P221"/>
      <text:p text:style-name="P222"><text:span text:style-name="T222_1">The<text:s/>AI4D<text:s/>programme<text:s/>continues<text:s/>to<text:s/>deliver<text:s/>strong<text:s/>results<text:s/>and<text:s/>value<text:s/>for<text:s/>money.</text:span><text:span text:style-name="T222_2"><text:s/>Over<text:s/>the<text:s/>review<text:s/>period<text:s/>it<text:s/>exceeded<text:s/>most<text:s/>milestones,<text:s/>contributed<text:s/>to<text:s/>national<text:s/>AI<text:s/>strategies<text:s/>and<text:s/>regulatory<text:s/>processes,<text:s/>and<text:s/>supported<text:s/>the<text:s/>responsible<text:s/>scaling<text:s/>of<text:s/>innovations.<text:s/></text:span></text:p>
      <text:p text:style-name="P223"/>
      <text:p text:style-name="P224"><text:span text:style-name="T224_1">Strategically,<text:s/>AI4D<text:s/>is<text:s/>increasingly<text:s/>important<text:s/>to<text:s/>the<text:s/>UK<text:s/>Government<text:s/>as<text:s/>AI<text:s/>becomes<text:s/>a<text:s/>central<text:s/>driver<text:s/>of<text:s/>economic,<text:s/>social,<text:s/>and<text:s/>geopolitical<text:s/>change</text:span><text:span text:style-name="T224_2">.<text:s/>The<text:s/>programme<text:s/>positions<text:s/>the<text:s/>UK<text:s/>as<text:s/>a<text:s/>credible<text:s/>partner<text:s/>on<text:s/>safe,<text:s/>inclusive,<text:s/>and<text:s/>rights</text:span><text:span text:style-name="T224_3">-</text:span><text:span text:style-name="T224_4">based<text:s/>AI,<text:s/>reinforcing<text:s/>UK<text:s/>leadership<text:s/>in<text:s/>global<text:s/>AI<text:s/>governance<text:s/>while<text:s/>ensuring<text:s/>that<text:s/>developing<text:s/>countries<text:s/>are<text:s/>not<text:s/>excluded<text:s/>from,<text:s/>or<text:s/>harmed<text:s/>by,<text:s/>rapid<text:s/>AI<text:s/>adoption.<text:s/>By<text:s/>investing<text:s/>early<text:s/>in<text:s/>local<text:s/>AI<text:s/>capacity,<text:s/>evidence,<text:s/>and<text:s/>governance,<text:s/>AI4D<text:s/>helps<text:s/>shape<text:s/>norms,<text:s/>institutions,<text:s/>and<text:s/>markets<text:s/>in<text:s/>ways<text:s/>that<text:s/>reduce<text:s/>long</text:span><text:span text:style-name="T224_5">-</text:span><text:span text:style-name="T224_6">term<text:s/>risks,<text:s/>support<text:s/>stability,<text:s/>and<text:s/>align<text:s/>with<text:s/>UK<text:s/>priorities<text:s/>on<text:s/>responsible<text:s/>technology,<text:s/>localisation,<text:s/>gender<text:s/>and<text:s/>disability<text:s/>inclusion,<text:s/>health<text:s/>security,<text:s/>and<text:s/>climate<text:s/>resilience.<text:s/>Given<text:s/>sustained<text:s/>demand<text:s/>from<text:s/>partner<text:s/>governments,<text:s/>the<text:s/>programme’s<text:s/>growing<text:s/>influence<text:s/>in<text:s/>global<text:s/>AI<text:s/>ecosystems,<text:s/>and<text:s/>the<text:s/>accelerating<text:s/>pace<text:s/>of<text:s/>AI<text:s/>deployment<text:s/>worldwide,<text:s/>AI4D<text:s/>remains<text:s/>well<text:s/>positioned<text:s/>to<text:s/>deliver<text:s/>high</text:span><text:span text:style-name="T224_7"><text:s/></text:span><text:span text:style-name="T224_8">impact,<text:s/>strategically<text:s/>valuable<text:s/>outcomes</text:span><text:span text:style-name="T224_9">.</text:span></text:p>
      <text:p text:style-name="P225"/>
      <text:p text:style-name="P226"><text:span text:style-name="T226_1">AI4D<text:s/>is<text:s/>increasingly<text:s/>embedded<text:s/>within<text:s/>FCDO’s<text:s/>wider<text:s/>digital<text:s/>and<text:s/>research<text:s/>portfolio</text:span><text:span text:style-name="T226_2">.<text:s/>The<text:s/>programme<text:s/>has<text:s/>been<text:s/>actively<text:s/>engaged<text:s/>in<text:s/></text:span><text:span text:style-name="T226_3">cross</text:span><text:span text:style-name="T226_4">-</text:span><text:span text:style-name="T226_5">portfolio</text:span><text:span text:style-name="T226_6"><text:s/>coordination<text:s/>meetings</text:span><text:span text:style-name="T226_7">,<text:s/>fed<text:s/>its<text:s/>expertise<text:s/>on<text:s/>responsible<text:s/>AI<text:s/>into<text:s/>other<text:s/>programmes,<text:s/>and<text:s/>engaged<text:s/>with<text:s/>EY<text:s/>on<text:s/></text:span><text:span text:style-name="T226_8">AI<text:s/>scaling<text:s/>pathways</text:span><text:span text:style-name="T226_9">.<text:s/>AI4D<text:s/>is<text:s/></text:span><text:span text:style-name="T226_10">included<text:s/>as<text:s/>part<text:s/>of<text:s/>the</text:span><text:span text:style-name="T226_11"><text:s/>Technology<text:s/>Centres<text:s/>of<text:s/>Expertise<text:s/>Help<text:s/>Desk<text:s/>pilot.<text:s/>These<text:s/>engagements<text:s/>support<text:s/>alignment,<text:s/>reduce<text:s/>duplication,<text:s/>and<text:s/>position<text:s/>AI4D<text:s/>as<text:s/>a<text:s/>contributor<text:s/>to<text:s/>shared<text:s/>learning<text:s/>and<text:s/></text:span><text:span text:style-name="T226_12">capability</text:span><text:span text:style-name="T226_13"><text:s/></text:span><text:span text:style-name="T226_14">building</text:span><text:span text:style-name="T226_15"><text:s/>across<text:s/>the<text:s/>portfolio.</text:span></text:p>
      <text:p text:style-name="P227"/>
      <text:h text:style-name="P228" text:outline-level="2"><text:span text:style-name="T228_1">C.<text:s/>DETAILED<text:s/>OUTPUT<text:s/>SCORING</text:span><text:span text:style-name="T228_2"><text:s/></text:span></text:h>
      <text:p text:style-name="P229"/>
      <table:table table:style-name="Table8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5">
          <table:table-cell table:style-name="Cell44">
            <text:p text:style-name="P230"><text:span text:style-name="T230_1">Output<text:s/>Title </text:span><text:span text:style-name="T230_2"> </text:span></text:p>
          </table:table-cell>
          <table:table-cell table:style-name="Cell45" table:number-columns-spanned="4">
            <text:p text:style-name="P231"><text:span text:style-name="T231_1">Researchers<text:s/>have<text:s/>greater<text:s/>opportunities<text:s/>and<text:s/>skills<text:s/>to<text:s/>position<text:s/>the<text:s/>evidence<text:s/>they<text:s/>generated<text:s/>for<text:s/>use<text:s/>within<text:s/>global,<text:s/>regional,<text:s/>national<text:s/>policy<text:s/>and<text:s/>regulation</text:span><text:span text:style-name="T231_2"> </text:span></text:p>
          </table:table-cell>
          <table:covered-table-cell/>
          <table:covered-table-cell/>
          <table:covered-table-cell/>
        </table:table-row>
        <table:table-row table:style-name="Row16">
          <table:table-cell table:style-name="Cell46" table:number-columns-spanned="2">
            <text:p text:style-name="P232"><text:span text:style-name="T232_1">Output<text:s/>number: </text:span><text:span text:style-name="T232_2"> </text:span></text:p>
          </table:table-cell>
          <table:covered-table-cell/>
          <table:table-cell table:style-name="Cell47">
            <text:p text:style-name="P233"><text:span text:style-name="T233_1">1</text:span><text:span text:style-name="T233_2"> </text:span></text:p>
          </table:table-cell>
          <table:table-cell table:style-name="Cell48">
            <text:p text:style-name="P234"><text:span text:style-name="T234_1">Output<text:s/>Score: </text:span><text:span text:style-name="T234_2"> </text:span></text:p>
          </table:table-cell>
          <table:table-cell table:style-name="Cell49">
            <text:p text:style-name="P235"><text:span text:style-name="T235_1">A+</text:span></text:p>
            <text:p text:style-name="P236"/>
          </table:table-cell>
        </table:table-row>
        <table:table-row table:style-name="Row17">
          <table:table-cell table:style-name="Cell50" table:number-columns-spanned="2">
            <text:p text:style-name="P237"><text:span text:style-name="T237_1">Impact<text:s/>weighting<text:s/>(%):  </text:span><text:span text:style-name="T237_2"> </text:span></text:p>
          </table:table-cell>
          <table:covered-table-cell/>
          <table:table-cell table:style-name="Cell51">
            <text:p text:style-name="P238"><text:span text:style-name="T238_1">23%</text:span><text:span text:style-name="T238_2"> </text:span></text:p>
          </table:table-cell>
          <table:table-cell table:style-name="Cell52">
            <text:p text:style-name="P239"><text:span text:style-name="T239_1">Weighting<text:s/>revised<text:s/>since<text:s/>last AR? </text:span><text:span text:style-name="T239_2"> </text:span></text:p>
          </table:table-cell>
          <table:table-cell table:style-name="Cell53">
            <text:p text:style-name="P240"><text:span text:style-name="T240_1">No</text:span><text:span text:style-name="T240_2"> </text:span></text:p>
          </table:table-cell>
        </table:table-row>
      </table:table>
      <text:p text:style-name="P241"/>
      <table:table table:style-name="Table9">
        <table:table-column table:style-name="Column24"/>
        <table:table-column table:style-name="Column25"/>
        <table:table-column table:style-name="Column26"/>
        <table:table-row table:style-name="Row18">
          <table:table-cell table:style-name="Cell54">
            <text:p text:style-name="P242"><text:span text:style-name="T242_1">Indicator(s)</text:span></text:p>
          </table:table-cell>
          <table:table-cell table:style-name="Cell55">
            <text:p text:style-name="P243"><text:span text:style-name="T243_1">Milestone(s)<text:s/>for<text:s/>this<text:s/>review</text:span></text:p>
          </table:table-cell>
          <table:table-cell table:style-name="Cell56">
            <text:p text:style-name="P244"><text:span text:style-name="T244_1">Progress<text:s/>as<text:s/>of<text:s/>February<text:s/>2026</text:span></text:p>
          </table:table-cell>
        </table:table-row>
        <table:table-row table:style-name="Row19">
          <table:table-cell table:style-name="Cell57">
            <text:p text:style-name="P245"><text:span text:style-name="T245_1">1.1<text:s/>Number<text:s/>of<text:s/>policy<text:s/>makers<text:s/>included<text:s/>in<text:s/>participatory<text:s/>research<text:s/>processes<text:s/>(m/f).</text:span></text:p>
          </table:table-cell>
          <table:table-cell table:style-name="Cell58">
            <text:p text:style-name="P246"><text:span text:style-name="T246_1">100<text:s/>(33<text:s/>female,<text:s/>67<text:s/>male)</text:span></text:p>
          </table:table-cell>
          <table:table-cell table:style-name="Cell59">
            <text:p text:style-name="P247"><text:span text:style-name="T247_1">Moderately<text:s/>exceeded:</text:span><text:span text:style-name="T247_2"><text:s/>106<text:s/>(35<text:s/>female,<text:s/>71<text:s/>male)<text:s/>(40<text:s/>in<text:s/>the<text:s/>last<text:s/>reporting<text:s/>year<text:s/>–<text:s/>13<text:s/></text:span><text:span text:style-name="T247_3">female</text:span><text:span text:style-name="T247_4">,<text:s/>27<text:s/>male)</text:span></text:p>
          </table:table-cell>
        </table:table-row>
        <table:table-row table:style-name="Row20">
          <table:table-cell table:style-name="Cell60">
            <text:p text:style-name="P248"><text:span text:style-name="T248_1">1.2<text:s/>Number<text:s/>of<text:s/>publications<text:s/>targeting<text:s/>policy<text:s/>makers<text:s/>and<text:s/>decision<text:s/>makers​</text:span></text:p>
          </table:table-cell>
          <table:table-cell table:style-name="Cell61">
            <text:p text:style-name="P249"><text:span text:style-name="T249_1">30</text:span></text:p>
          </table:table-cell>
          <table:table-cell table:style-name="Cell62">
            <text:p text:style-name="P250"><text:span text:style-name="T250_1">Substantially<text:s/>exceeded:</text:span><text:span text:style-name="T250_2"><text:s/>57<text:s/>(44<text:s/>in<text:s/>the<text:s/>last<text:s/>reporting<text:s/>year)</text:span></text:p>
          </table:table-cell>
        </table:table-row>
        <table:table-row table:style-name="Row21">
          <table:table-cell table:style-name="Cell63">
            <text:p text:style-name="P251"><text:span text:style-name="T251_1">1.3<text:s/>Number<text:s/>of<text:s/>engagements<text:s/>with<text:s/>senior<text:s/>policy<text:s/>makers</text:span></text:p>
          </table:table-cell>
          <table:table-cell table:style-name="Cell64">
            <text:p text:style-name="P252"><text:span text:style-name="T252_1">45</text:span></text:p>
          </table:table-cell>
          <table:table-cell table:style-name="Cell65">
            <text:p text:style-name="P253"><text:span text:style-name="T253_1">Substantially<text:s/>exceeded</text:span><text:span text:style-name="T253_2">:<text:s/>91<text:s/>(69<text:s/>in<text:s/>the<text:s/>last<text:s/>reporting<text:s/>year)</text:span></text:p>
          </table:table-cell>
        </table:table-row>
        <table:table-row table:style-name="Row22">
          <table:table-cell table:style-name="Cell66">
            <text:p text:style-name="P254"><text:span text:style-name="T254_1">1.4<text:s/>Number<text:s/>of<text:s/>events<text:s/>supported<text:s/>by<text:s/>AI4D</text:span><text:span text:style-name="T254_2"><text:note text:note-class="footnote"><text:note-citation/><text:note-body><text:p text:style-name="P255"><text:span text:style-name="T255_1"><text:s/>Events<text:s/>which<text:s/>received<text:s/>funding<text:s/>through<text:s/>AI4D,<text:s/>includes<text:s/>virtual<text:s/>events.</text:span></text:p></text:note-body></text:note></text:span></text:p>
          </table:table-cell>
          <table:table-cell table:style-name="Cell67">
            <text:p text:style-name="P256"><text:span text:style-name="T256_1">60</text:span></text:p>
          </table:table-cell>
          <table:table-cell table:style-name="Cell68">
            <text:p text:style-name="P257"><text:span text:style-name="T257_1">Moderately<text:s/>exceeded</text:span><text:span text:style-name="T257_2">:<text:s/>61<text:s/>(34<text:s/>in<text:s/>the<text:s/>last<text:s/>reporting<text:s/>year)</text:span></text:p>
          </table:table-cell>
        </table:table-row>
        <table:table-row table:style-name="Row23">
          <table:table-cell table:style-name="Cell69">
            <text:p text:style-name="P258"><text:span text:style-name="T258_1">1.5<text:s/>Number<text:s/>of<text:s/>instances<text:s/>of<text:s/>institutions<text:s/>being<text:s/>sought<text:s/>out<text:s/>for<text:s/>their<text:s/>expertise,<text:s/>including<text:s/>policy<text:s/>maker<text:s/>citations<text:s/>of<text:s/>their<text:s/>evidence.</text:span></text:p>
          </table:table-cell>
          <table:table-cell table:style-name="Cell70">
            <text:p text:style-name="P259"><text:span text:style-name="T259_1">100</text:span></text:p>
          </table:table-cell>
          <table:table-cell table:style-name="Cell71">
            <text:p text:style-name="P260"><text:span text:style-name="T260_1">Substantially<text:s/>exceeded</text:span><text:span text:style-name="T260_2">:<text:s/>187<text:s/>(120<text:s/>in<text:s/>the<text:s/>last<text:s/>reporting<text:s/>year)</text:span></text:p>
          </table:table-cell>
        </table:table-row>
      </table:table>
      <text:p text:style-name="P261"/>
      <text:p text:style-name="P262"><text:span text:style-name="T262_1">B</text:span><text:span text:style-name="T262_2">riefly<text:s/>describe<text:s/>the<text:s/>output’s<text:s/>activities<text:s/>and<text:s/>provide<text:s/>supporting<text:s/>narrative<text:s/>for<text:s/>the<text:s/>score.<text:s/></text:span></text:p>
      <text:p text:style-name="P263"/>
      <text:p text:style-name="P264"><text:span text:style-name="T264_1">This<text:s/>output<text:s/>is<text:s/>scored<text:s/>A+</text:span><text:span text:style-name="T264_2">,<text:s/>as<text:s/>all<text:s/>indicators<text:s/></text:span><text:span text:style-name="T264_3">were</text:span><text:span text:style-name="T264_4"><text:s/>exceeded.<text:s/></text:span><text:span text:style-name="T264_5">This<text:s/>output<text:s/>is<text:s/>important<text:s/>because<text:s/>it<text:s/>equips<text:s/>researchers<text:s/>to<text:s/>translate<text:s/>evidence<text:s/>into<text:s/>policy<text:s/>influence,<text:s/>ensuring<text:s/>AI4D<text:s/>insights<text:s/>shape<text:s/>national,<text:s/>regional,<text:s/>and<text:s/>global<text:s/>AI<text:s/>governance.</text:span></text:p>
      <text:p text:style-name="P265"/>
      <text:p text:style-name="P266"><text:span text:style-name="T266_1">Indicator<text:s/>1.1</text:span><text:span text:style-name="T266_2">:</text:span><text:span text:style-name="T266_3"><text:s/></text:span><text:span text:style-name="T266_4">This<text:s/>year,<text:s/></text:span><text:span text:style-name="T266_5">4</text:span><text:span text:style-name="T266_6">0</text:span><text:span text:style-name="T266_7"><text:s/>policy<text:s/>makers<text:s/>were<text:s/></text:span><text:span text:style-name="T266_8">engaged<text:s/></text:span><text:span text:style-name="T266_9">in<text:s/>researc</text:span><text:span text:style-name="T266_10">h<text:s/>processes<text:s/></text:span><text:span text:style-name="T266_11">to<text:s/>ensure<text:s/>that<text:s/></text:span><text:span text:style-name="T266_12">research<text:s/>is<text:s/>participatory<text:s/>and<text:s/>closely<text:s/>aligned<text:s/>with<text:s/>national<text:s/>priorities.<text:s/>For<text:s/>example</text:span><text:span text:style-name="T266_13">,<text:s/></text:span><text:span text:style-name="T266_14">the<text:s/>Transformative<text:s/>Artificial<text:s/>Intelligence<text:s/>Research<text:s/>and<text:s/>Innovation<text:s/>(TAIRI)<text:s/>Lab<text:s/>at<text:s/>the<text:s/>University<text:s/>of<text:s/>Rwanda<text:s/>has<text:s/>built<text:s/>strong<text:s/>relationships<text:s/>with<text:s/>the<text:s/>Rwandan<text:s/>Ministry<text:s/>of<text:s/>ICT<text:s/>and<text:s/>Innovation,<text:s/>which<text:s/>has<text:s/>provided<text:s/>active<text:s/>support<text:s/>for<text:s/>the<text:s/>implementation<text:s/>of<text:s/>the<text:s/>lab’s<text:s/>activities.<text:s/>In<text:s/>addition,<text:s/>the<text:s/>Rwanda<text:s/>Information<text:s/>Society<text:s/>Authority<text:s/>(RISA)<text:s/>-<text:s/>the<text:s/>national<text:s/>body<text:s/>responsible<text:s/>for<text:s/>driving<text:s/>AI<text:s/>policy<text:s/>implementation<text:s/>-<text:s/>serves<text:s/>as<text:s/>a<text:s/>policy<text:s/>advisor<text:s/>to<text:s/>the<text:s/>lab,<text:s/>helping<text:s/>ensure<text:s/>coherence<text:s/>between<text:s/>research<text:s/>outputs,<text:s/>innovation<text:s/>efforts,<text:s/>and<text:s/>Rwanda’s<text:s/>broader<text:s/>AI<text:s/>strategy.</text:span></text:p>
      <text:p text:style-name="P267"/>
      <text:p text:style-name="P268"><text:span text:style-name="T268_1">Indicator<text:s/>1.2:</text:span><text:span text:style-name="T268_2"><text:s/>4</text:span><text:span text:style-name="T268_3">4</text:span><text:span text:style-name="T268_4"><text:s/>publications<text:s/>targeting<text:s/>policymakers<text:s/>were<text:s/>produced<text:s/>in<text:s/>the<text:s/>reporting<text:s/>period,<text:s/>including<text:s/>a<text:s/>chapter<text:s/>titled<text:s/>“</text:span><text:span text:style-name="T268_5"><text:a xlink:type="simple" xlink:href="https://unesdoc.unesco.org/in/documentViewer.xhtml?v=2.1.196&amp;id=p::usmarcdef_0000395236&amp;file=/in/rest/annotationSVC/DownloadWatermarkedAttachment/attach_import_090265ec-b7df-4fac-9408-a0d500975cd5%3F_%3D395236eng.pdf&amp;locale=en&amp;multi=true&amp;ark=/ark:/48223/pf0000395236/PDF/395236eng.pdf"><text:span text:style-name="T268_6">Ensuring<text:s/>Inclusive,<text:s/>Contextualized<text:s/>AI<text:s/>in<text:s/>Education:<text:s/>Considerations<text:s/>Towards<text:s/>a<text:s/>Roadmap</text:span></text:a></text:span><text:span text:style-name="T268_7">,”<text:s/>authored<text:s/>by<text:s/>researchers<text:s/>from<text:s/>the<text:s/>African<text:s/>Languages<text:s/>Lab<text:s/>at<text:s/>the<text:s/>University<text:s/>of<text:s/>Pretoria<text:s/>and<text:s/>published<text:s/>in<text:s/>UNESCO’s<text:s/>volume<text:s/>AI<text:s/>and<text:s/>the<text:s/>Future<text:s/>of<text:s/>Education:<text:s/>Disruptions,<text:s/>Dilemmas<text:s/>and<text:s/>Directions</text:span><text:span text:style-name="T268_8"><text:s/>to<text:s/>provide<text:s/>actionable<text:s/>insights<text:s/>for<text:s/>policymakers</text:span><text:span text:style-name="T268_9">.<text:s/></text:span></text:p>
      <text:p text:style-name="P269"/>
      <text:p text:style-name="P270"><text:span text:style-name="T270_1">Indicator<text:s/></text:span><text:span text:style-name="T270_2">1.</text:span><text:span text:style-name="T270_3">3:</text:span><text:span text:style-name="T270_4"><text:s/>Partners<text:s/>continued<text:s/>to<text:s/>engage<text:s/>senior<text:s/>policymakers<text:s/>across<text:s/>multiple<text:s/>fora.<text:s/>In<text:s/>Kenya,<text:s/>the<text:s/>East<text:s/>Africa<text:s/>Policy<text:s/>Hub<text:s/>-<text:s/>led<text:s/>by<text:s/>the<text:s/>Centre<text:s/>for<text:s/>Intellectual<text:s/>Property<text:s/>and<text:s/>Information<text:s/>Technology<text:s/>Law<text:s/>(CIPIT)<text:s/>at<text:s/>Strathmore<text:s/>University</text:span><text:span text:style-name="T270_5"><text:s/></text:span><text:span text:style-name="T270_6">-</text:span><text:span text:style-name="T270_7"><text:s/></text:span><text:span text:style-name="T270_8">supported<text:s/>the<text:s/>ongoing<text:s/>finalisation<text:s/>of<text:s/>the<text:s/>national<text:s/>AI<text:s/>Adoption<text:s/>Policy<text:s/>Framework<text:s/>through<text:s/>its<text:s/>formal<text:s/>partnership<text:s/>with<text:s/>the<text:s/>Judiciary,<text:s/>facilitating<text:s/>consultations,<text:s/>consolidating<text:s/>feedback<text:s/>and<text:s/>strengthening<text:s/>the<text:s/>ethical<text:s/>and<text:s/>regulatory<text:s/>alignment<text:s/>of<text:s/>the<text:s/>draft</text:span><text:span text:style-name="T270_9">.</text:span><text:span text:style-name="T270_10"><text:s/>Research<text:s/>ICT<text:s/>Africa<text:s/>(RIA)<text:s/>contributed<text:s/>to<text:s/>national<text:s/>and<text:s/>global<text:s/>policy<text:s/>processes,<text:s/>serving<text:s/>as<text:s/>a<text:s/>knowledge<text:s/>partner<text:s/>to<text:s/>South<text:s/>Africa’s<text:s/>G20<text:s/>Digital<text:s/>Economy<text:s/>Working<text:s/></text:span><text:span text:style-name="T270_11">Group<text:s/></text:span><text:span text:style-name="T270_12">(</text:span><text:span text:style-name="T270_13">see<text:s/>box<text:s/></text:span><text:span text:style-name="T270_14">3</text:span><text:span text:style-name="T270_15">)</text:span><text:span text:style-name="T270_16"><text:s/>and</text:span><text:span text:style-name="T270_17"><text:s/>participating<text:s/>in<text:s/>Kenya’s<text:s/>AI<text:s/>and<text:s/>Emerging<text:s/>Technologies<text:s/>Technical<text:s/>Committee.</text:span></text:p>
      <text:p text:style-name="P271"/>
      <text:p text:style-name="P272"><text:span text:style-name="T272_1">I</text:span><text:span text:style-name="T272_2">ndicator<text:s/>1.4</text:span><text:span text:style-name="T272_3">:</text:span><text:span text:style-name="T272_4"><text:s/></text:span><text:span text:style-name="T272_5">The<text:s/>Global<text:s/>Centre<text:s/>on<text:s/>AI<text:s/>Governance<text:s/>has<text:s/>conducted<text:s/>several<text:s/>events<text:s/>throughout<text:s/>the<text:s/>year,<text:s/>including<text:s/>co</text:span><text:span text:style-name="T272_6">‑</text:span><text:span text:style-name="T272_7">organising<text:s/>the<text:s/></text:span><text:span text:style-name="T272_8"><text:a xlink:type="simple" xlink:href="https://genderingaiconference.org/about-us/"><text:span text:style-name="T272_9">Gendering<text:s/>AI<text:s/>Conference</text:span></text:a></text:span><text:span text:style-name="T272_10"><text:s/>held<text:s/>in<text:s/>Nairobi<text:s/>in<text:s/>August<text:s/>2025,<text:s/>a<text:s/>global<text:s/>forum<text:s/>dedicated<text:s/>to<text:s/>reshaping<text:s/>AI<text:s/>by<text:s/>addressing<text:s/>gender<text:s/>inequities<text:s/>and<text:s/>advancing<text:s/>inclusive,<text:s/>feminist,<text:s/>and<text:s/>decolonial<text:s/>approaches<text:s/>to<text:s/>AI<text:s/>development.<text:s/>It<text:s/>also<text:s/>hosted<text:s/>the<text:s/>2025<text:s/>AI4D<text:s/>Partners<text:s/>Meeting<text:s/>and<text:s/>led<text:s/>the<text:s/>launch<text:s/>of<text:s/>the<text:s/>African<text:s/>Hub<text:s/>on<text:s/>AI<text:s/>Safety,<text:s/>Peace<text:s/>and<text:s/>Security<text:s/>at<text:s/>the<text:s/>University<text:s/>of<text:s/>Cape<text:s/>Town,<text:s/>further<text:s/>strengthening<text:s/>regional<text:s/>collaboration<text:s/>and<text:s/>policy<text:s/>dialogue<text:s/>on<text:s/>responsible<text:s/>and<text:s/>equitable<text:s/>AI<text:s/>governance.<text:s/>The<text:s/>inaugural<text:s/></text:span><text:span text:style-name="T272_11">HealthAI</text:span><text:span text:style-name="T272_12"><text:s/>Global<text:s/>Governance<text:s/>Forum<text:s/>held<text:s/>in<text:s/>December<text:s/>2025<text:s/>brought<text:s/>together<text:s/>240+<text:s/>participants<text:s/>from<text:s/>over<text:s/>50<text:s/>countries<text:s/>to<text:s/>place<text:s/>AI<text:s/>governance<text:s/>in<text:s/>health<text:s/>at<text:s/>the<text:s/>centre<text:s/>of<text:s/>global<text:s/>policy<text:s/>and<text:s/>practice.<text:s/></text:span></text:p>
      <text:p text:style-name="P273"/>
      <text:p text:style-name="P274"><text:span text:style-name="T274_1">Indicator<text:s/>1.5:</text:span><text:span text:style-name="T274_2"><text:s/>Partners<text:s/>have<text:s/>been<text:s/>actively<text:s/>engaged<text:s/>and<text:s/>consistently<text:s/>sought<text:s/>out<text:s/>for<text:s/>their<text:s/>expertise<text:s/>throughout<text:s/>this<text:s/>programme<text:s/>period,<text:s/>with<text:s/>their<text:s/>insights<text:s/>informing<text:s/>key<text:s/>policy<text:s/>processes<text:s/>including<text:s/>the<text:s/>G20<text:s/>agenda,<text:s/>the<text:s/>India<text:s/>AI<text:s/>Impact<text:s/>Summit,<text:s/>the<text:s/>development<text:s/>of<text:s/>national<text:s/>AI<text:s/>strategies,<text:s/>and<text:s/>emerging<text:s/>international<text:s/>AI<text:s/>governance<text:s/>frameworks.<text:s/>Notably,<text:s/>three<text:s/>AI4D<text:s/>partners<text:s/>-<text:s/></text:span><text:span text:style-name="T274_3">Vukosi</text:span><text:span text:style-name="T274_4"><text:s/></text:span><text:span text:style-name="T274_5">Marivate</text:span><text:span text:style-name="T274_6"><text:s/>(African<text:s/></text:span><text:span text:style-name="T274_7">Languages<text:s/>Lab<text:s/>at<text:s/>the<text:s/>University<text:s/>of<text:s/>Pretoria,<text:s/>South<text:s/>Africa),<text:s/>Joyce<text:s/>Nakatumba<text:s/></text:span><text:span text:style-name="T274_8">Nabende</text:span><text:span text:style-name="T274_9"><text:s/>(Mak-AI<text:s/>lab<text:s/>at<text:s/>the<text:s/>Makerere<text:s/>University,<text:s/>Uganda),<text:s/>and<text:s/></text:span><text:span text:style-name="T274_10">Tegawendé</text:span><text:span text:style-name="T274_11"><text:s/></text:span><text:span text:style-name="T274_12">Bissyandé</text:span><text:span text:style-name="T274_13"><text:s/>(CITADEL<text:s/>lab,<text:s/>Burkina<text:s/>Faso)<text:s/>-<text:s text:c="2"/>were<text:s/>appointed<text:s/>by<text:s/>the<text:s/>UN<text:s/>Secretary</text:span><text:span text:style-name="T274_14">‑</text:span><text:span text:style-name="T274_15">General<text:s/>to<text:s/>serve<text:s/>on<text:s/>the<text:s/></text:span><text:span text:style-name="T274_16"><text:a xlink:type="simple" xlink:href="https://documents.un.org/doc/undoc/gen/n26/020/11/pdf/n2602011.pdf"><text:span text:style-name="T274_17">Independent<text:s/>International<text:s/>Scientific<text:s/>Panel<text:s/>on<text:s/>Artificial<text:s/>Intelligence</text:span></text:a></text:span><text:span text:style-name="T274_18"><text:s/>-<text:s/>a<text:s/>high</text:span><text:span text:style-name="T274_19">‑</text:span><text:span text:style-name="T274_20">level<text:s/>body<text:s/>mandated<text:s/>to<text:s/>provide<text:s/>rigorous,<text:s/>evidence</text:span><text:span text:style-name="T274_21">‑</text:span><text:span text:style-name="T274_22">based<text:s/>guidance<text:s/>on<text:s/>the<text:s/>global<text:s/>governance<text:s/>of<text:s/>AI,<text:s/>ensure<text:s/>that<text:s/>AI<text:s/>development<text:s/>aligns<text:s/>with<text:s/>human<text:s/>rights<text:s/>and<text:s/>sustainable<text:s/>development,<text:s/>and<text:s/>advise<text:s/>multilateral<text:s/>processes<text:s/>on<text:s/>responsible<text:s/>and<text:s/>inclusive<text:s/>AI<text:s/>innovation.<text:s/>Their<text:s/>appointment<text:s/>underscores<text:s/>both<text:s/>the<text:s/>credibility<text:s/>of<text:s/>the<text:s/>programme’s<text:s/>partners<text:s/>and<text:s/>their<text:s/>growing<text:s/>influence<text:s/>in<text:s/>shaping<text:s/>global<text:s/>AI<text:s/>policymaking.</text:span><text:span text:style-name="T274_23"><text:s/></text:span></text:p>
      <text:p text:style-name="P275"/>
      <text:p text:style-name="P276"><text:span text:style-name="T276_1">In<text:s/>Francophone<text:s/>West<text:s/>Africa,<text:s/>the<text:s/>programme<text:s/>strengthened<text:s/>its<text:s/>positioning<text:s/>through<text:s/>demonstrated<text:s/>citizen<text:s/>engagement<text:s/>on<text:s/>AI,<text:s/>supported<text:s/>by<text:s/>a<text:s/>comprehensive<text:s/>engagement<text:s/>strategy<text:s/>led<text:s/>by<text:s/>the<text:s/></text:span><text:span text:style-name="T276_2">West<text:s/>Africa<text:s/>Policy<text:s/>Hub<text:s/>-<text:s/>NIYEL</text:span><text:span text:style-name="T276_3"><text:s/>that<text:s/>combined<text:s/>technical,<text:s/>financial,<text:s/>and<text:s/>strategic<text:s/>assistance<text:s/>for<text:s/>national<text:s/>and<text:s/>local<text:s/>dialogues<text:s/>in<text:s/>five<text:s/>African<text:s/>countries.<text:s/>These<text:s/>dialogues<text:s/>-<text:s/>delivered<text:s/>through<text:s/>consultations,<text:s/>national<text:s/>forums,<text:s/>digital<text:s/>campaigns,<text:s/>sector</text:span><text:span text:style-name="T276_4">‑</text:span><text:span text:style-name="T276_5">specific<text:s/>focus<text:s/>groups,<text:s/>and<text:s/>community</text:span><text:span text:style-name="T276_6">‑</text:span><text:span text:style-name="T276_7">level<text:s/>discussions<text:s/>-<text:s/>reflected<text:s/>strong<text:s/>local<text:s/>ownership<text:s/>and<text:s/>meaningful<text:s/>citizen<text:s/>participation<text:s/>on<text:s/>AI<text:s/>issues.</text:span><text:span text:style-name="T276_8"><text:s/></text:span></text:p>
      <text:p text:style-name="P277"/>
      <text:p text:style-name="P278"><text:span text:style-name="T278_1">Describe<text:s/>any<text:s/>changes<text:s/>to<text:s/>this<text:s/>output<text:s/>during<text:s/>the<text:s/>past<text:s/>year,<text:s/>and<text:s/>any<text:s/>planned<text:s/>changes<text:s/></text:span><text:span text:style-name="T278_2">as<text:s/>a<text:s/>result<text:s/>of</text:span><text:span text:style-name="T278_3"><text:s/>this<text:s/>review.<text:s/></text:span></text:p>
      <text:p text:style-name="P279"/>
      <text:p text:style-name="P280"><text:span text:style-name="T280_1">Previous<text:s/>indicator<text:s/>1.6<text:s/>‘number<text:s/>of<text:s/>new<text:s/>policies/<text:s/>regulations<text:s/>informed<text:s/>by<text:s/>AI4D<text:s/>evidence’<text:s/>was<text:s/>moved<text:s/>back<text:s/>under<text:s/>Outcome<text:s/>1</text:span><text:span text:style-name="T280_2">.2</text:span><text:span text:style-name="T280_3">,</text:span><text:span text:style-name="T280_4"><text:s/>following<text:s/>agreement<text:s/>that<text:s/>changes<text:s/>captured<text:s/>by<text:s/>this<text:s/>indicator<text:s/>are<text:s/>better<text:s/>reflected<text:s/>at<text:s/>the<text:s/>Outcome<text:s/>level.<text:s/>The<text:s/>milestone<text:s/>for<text:s/>Output<text:s/></text:span><text:span text:style-name="T280_5">i</text:span><text:span text:style-name="T280_6">ndicators<text:s/>1.1<text:s/>and<text:s/>1.4<text:s/>were<text:s/>revised<text:s/>upwards<text:s/>based<text:s/>on<text:s/>the<text:s/>achievements<text:s/>in<text:s/>the<text:s/>previous<text:s/>year<text:s/>of<text:s/>the<text:s/>programme.</text:span></text:p>
      <text:p text:style-name="P281"/>
      <text:p text:style-name="P282"><text:span text:style-name="T282_1">Given<text:s/>many<text:s/>indicators<text:s/>have<text:s/>been<text:s/>exceeded,<text:s/>we’ll<text:s/>consider<text:s/>revising<text:s/>milestones<text:s/>for<text:s/>next<text:s/>year,<text:s/>to<text:s/>ensure<text:s/>they<text:s/>maintain<text:s/>ambitious<text:s/>and<text:s/>realistic.<text:s/></text:span></text:p>
      <text:p text:style-name="P283"/>
      <text:p text:style-name="P284"><text:span text:style-name="T284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85"/>
      <text:p text:style-name="P286"><text:span text:style-name="T286_1">Last<text:s/>year’s<text:s/>recommendation<text:s/>was<text:s/>to<text:s/>develop<text:s/>a<text:s/>strategic<text:s/>engagement<text:s/>plan</text:span><text:span text:style-name="T286_2"><text:s/>for<text:s/>the<text:s/>AI4D<text:s/>team<text:s/>and<text:s/>support<text:s/>projects<text:s/>to<text:s/>do<text:s/>the<text:s/>same,<text:s/>updated<text:s/>through<text:s/>regular<text:s/>stakeholder<text:s/>consultation.<text:s/>Over<text:s/>the<text:s/>past<text:s/>year,<text:s/>the<text:s/>team<text:s/>made<text:s/>progress<text:s/>operationalising<text:s/>a<text:s/>more<text:s/>strategic<text:s/>approach<text:s/>by<text:s/>consulting<text:s/>partners<text:s/>regularly<text:s/>and<text:s/>facilitating<text:s/>targeted<text:s/>grantee<text:s/>participation<text:s/>in<text:s/>high</text:span><text:span text:style-name="T286_3"><text:s/></text:span><text:span text:style-name="T286_4">level<text:s/>policy<text:s/>and<text:s/>knowledge</text:span><text:span text:style-name="T286_5"><text:s/></text:span><text:span text:style-name="T286_6">sharing<text:s/>fora,<text:s/>such<text:s/>as<text:s/>the<text:s/>AI<text:s/>for<text:s/>Africa<text:s/>conference<text:s/>in<text:s/>Cape<text:s/>Town<text:s/>in<text:s/>October<text:s/>2025<text:s/>under<text:s/>the<text:s/>G20<text:s/>agenda.<text:s/>These<text:s/>efforts<text:s/>broadened<text:s/>access<text:s/>to<text:s/>policy</text:span><text:span text:style-name="T286_7"><text:s/></text:span><text:span text:style-name="T286_8">relevant<text:s/>AI<text:s/>discourse,<text:s/>particularly<text:s/>for<text:s/>Global<text:s/>South<text:s/>actors;<text:s/>however,<text:s/>as<text:s/>this<text:s/>work<text:s/>has<text:s/>not<text:s/>yet<text:s/>been<text:s/>formalised<text:s/>into<text:s/>a<text:s/>documented<text:s/>engagement<text:s/>plan,<text:s/>the<text:s/>recommendation<text:s/>is<text:s/>considered<text:s/></text:span><text:span text:style-name="T286_9">partially<text:s/>met.</text:span></text:p>
      <text:p text:style-name="P287"/>
      <text:p text:style-name="P288"><text:span text:style-name="T288_1">Learning:</text:span><text:span text:style-name="T288_2"><text:s/>D</text:span><text:span text:style-name="T288_3">eepen</text:span><text:span text:style-name="T288_4">ing<text:s/></text:span><text:span text:style-name="T288_5">collaboration<text:s/>and<text:s/>accelerat</text:span><text:span text:style-name="T288_6">ing</text:span><text:span text:style-name="T288_7"><text:s/>learning</text:span></text:p>
      <text:p text:style-name="P289"><text:span text:style-name="T289_1">The<text:s/>September<text:s/>2025</text:span><text:span text:style-name="T289_2"><text:s/>AI4D</text:span><text:span text:style-name="T289_3"><text:s/>Partners<text:s/>Meeting<text:s/>demonstrated<text:s/>the<text:s/>value<text:s/>of<text:s/></text:span><text:span text:style-name="T289_4">well</text:span><text:span text:style-name="T289_5">-</text:span><text:span text:style-name="T289_6">designed,<text:s/>in</text:span><text:span text:style-name="T289_7">-</text:span><text:span text:style-name="T289_8">person<text:s/>convening.</text:span><text:span text:style-name="T289_9"><text:s/>Participants<text:s/>reported<text:s/>high</text:span><text:span text:style-name="T289_10"><text:s/></text:span><text:span text:style-name="T289_11">satisfaction,<text:s/>strong<text:s/>intellectual<text:s/>value,<text:s/>and<text:s/>meaningful<text:s/>networking,<text:s/>particularly<text:s/>around<text:s/>AI<text:s/>policy<text:s/>and<text:s/>governance,<text:s/>African<text:s/>languages,<text:s/>and<text:s/>AI<text:s/>and<text:s/>health.<text:s/></text:span><text:span text:style-name="T289_12">Colocation</text:span><text:span text:style-name="T289_13"><text:s/>with<text:s/>the<text:s/>AI<text:s/>for<text:s/>Africa<text:s/>Conference<text:s/>and<text:s/>G20<text:s/>activities<text:s/>increased<text:s/>relevance<text:s/>and<text:s/>visibility,<text:s/>linking<text:s/>programme<text:s/>learning<text:s/>to<text:s/>global<text:s/>policy<text:s/>debates<text:s/>and<text:s/>elevating<text:s/></text:span><text:span text:style-name="T289_14">African</text:span><text:span text:style-name="T289_15">-</text:span><text:span text:style-name="T289_16">led</text:span><text:span text:style-name="T289_17"><text:s/>innovation.<text:s/>Feedback<text:s/>also<text:s/>highlighted<text:s/>the<text:s/>need<text:s/>for<text:s/>deeper,<text:s/></text:span><text:span text:style-name="T289_18">longer</text:span><text:span text:style-name="T289_19">-</text:span><text:span text:style-name="T289_20">term</text:span><text:span text:style-name="T289_21"><text:s/>partnerships,<text:s/>more<text:s/>practical<text:s/>and<text:s/></text:span><text:span text:style-name="T289_22">implementation</text:span><text:span text:style-name="T289_23"><text:s/></text:span><text:span text:style-name="T289_24">focused</text:span><text:span text:style-name="T289_25"><text:s/>content,<text:s/>honest<text:s/>reflection<text:s/>on<text:s/>challenges<text:s/>and<text:s/>failures,<text:s/>and<text:s/>diverse<text:s/>engagement<text:s/>formats<text:s/>to<text:s/>support<text:s/>inclusive<text:s/>participation.</text:span></text:p>
      <text:p text:style-name="P290"/>
      <text:p text:style-name="P291"><text:span text:style-name="T291_1">Recommendation</text:span><text:span text:style-name="T291_2">s</text:span></text:p>
      <text:p text:style-name="P292"><text:span text:style-name="T292_1">The<text:s/>programme<text:s/>should<text:s/>strengthen<text:s/>its<text:s/>convening<text:s/>model<text:s/>by<text:s/>prioritising<text:s/>regular<text:s/>in</text:span><text:span text:style-name="T292_2">‑</text:span><text:span text:style-name="T292_3">person<text:s/>and<text:s/>hybrid<text:s/>engagements<text:s/>co-located<text:s/>at<text:s/>priority<text:s/>AI<text:s/>events,<text:s/>that<text:s/>deepen<text:s/>collaboration<text:s/>and<text:s/>peer<text:s/>learning.<text:s/>Future<text:s/>convenings<text:s/>should<text:s/>focus<text:s/>on<text:s/>practical<text:s/>case<text:s/>studies,<text:s/>clear<text:s/>scaling<text:s/>pathways,<text:s/>and<text:s/>open<text:s/>reflection<text:s/>on<text:s/>implementation<text:s/>challenges<text:s/>and<text:s/>failures<text:s/>to<text:s/>accelerate<text:s/>responsible<text:s/>innovation<text:s/>across<text:s/>the<text:s/>portfolio.<text:s/></text:span><text:span text:style-name="T292_4">Timeline:<text:s/></text:span><text:span text:style-name="T292_5">throughout<text:s/>the<text:s/>year;<text:s/></text:span><text:span text:style-name="T292_6">AI4D<text:s/>Partners<text:s/>Meeting<text:s/>-<text:s/>Q3/<text:s/>Q4<text:s/>2026/<text:s/>27.<text:s/></text:span></text:p>
      <text:p text:style-name="P293"/>
      <text:p text:style-name="P294"/>
      <text:p text:style-name="P295"/>
      <text:p text:style-name="P296"/>
      <text:p text:style-name="P297"/>
      <text:p text:style-name="P298"/>
      <text:p text:style-name="P299"/>
      <text:p text:style-name="P300"/>
      <table:table table:style-name="Table10">
        <table:table-column table:style-name="Column27"/>
        <table:table-row table:style-name="Row24">
          <table:table-cell table:style-name="Cell72">
            <text:p text:style-name="P301"><text:span text:style-name="T301_1">Box </text:span><text:span text:style-name="T301_2">3</text:span><text:span text:style-name="T301_3">: Shaping<text:s/>the<text:s/>global<text:s/>digital<text:s/>agenda:<text:s/>African<text:s/>evidence<text:s/>at<text:s/>the<text:s/>heart<text:s/>of<text:s/>the<text:s/>G20</text:span><text:span text:style-name="T301_4"> </text:span></text:p>
          </table:table-cell>
        </table:table-row>
        <table:table-row table:style-name="Row25">
          <table:table-cell table:style-name="Cell73">
            <text:p text:style-name="P302"><draw:frame svg:x="0.309cm" svg:y="0.217cm" svg:width="5.741cm" svg:height="3.634cm" draw:style-name="FR5" text:anchor-type="char" draw:z-index="0"><draw:image xlink:href="Pictures/image5.jpeg" xlink:type="simple" xlink:show="embed" xlink:actuate="onLoad"/></draw:frame><text:span text:style-name="T302_1">Research<text:s/>ICT<text:s/>Africa<text:s/>(RIA),<text:s/>an<text:s/>AI4D<text:s/>grantee<text:s/>and<text:s/>regional<text:s/>policy<text:s/>think<text:s/>tank,<text:s/>played<text:s/>a<text:s/>central<text:s/>role<text:s/>in<text:s/>shaping<text:s/>the<text:s/>G20<text:s/>digital<text:s/>governance<text:s/>agenda<text:s/>by<text:s/>ensuring<text:s/>African<text:s/>evidence<text:s/>informed<text:s/>global<text:s/>discussions.</text:span><text:span text:style-name="T302_2"><text:s/>Leveraging<text:s/>South<text:s/>Africa’s<text:s/>2025<text:s/>G20<text:s/>Presidency,<text:s/>the<text:s/>AU’s<text:s/>new<text:s/>G20<text:s/>seat,<text:s/>and<text:s/>the<text:s/>emerging<text:s/>“Just<text:s/>AI”<text:s/>agenda,<text:s/>RIA<text:s/>aligned<text:s/>its<text:s/>research<text:s/>to<text:s/>major<text:s/>policy<text:s/>windows<text:s/>and<text:s/>advanced<text:s/>African<text:s/>perspectives<text:s/>on<text:s/>digital<text:s/>inclusion<text:s/>and<text:s/>Digital<text:s/>Public<text:s/>Infrastructure.</text:span></text:p>
            <text:p text:style-name="P303"/>
            <text:p text:style-name="P304"><draw:frame svg:x="0.201cm" svg:y="0.34cm" svg:width="5.847cm" svg:height="0.3cm" draw:style-name="FR6" text:anchor-type="char" draw:z-index="1"><draw:text-box><text:p text:style-name="P305"><text:span text:style-name="T305_1">Source:<text:s/>Research<text:s/>ICT<text:s/>Africa<text:s/>website</text:span></text:p></draw:text-box></draw:frame><text:span text:style-name="T305_2">A</text:span><text:span text:style-name="T305_3">s<text:s/>a<text:s/></text:span><text:span text:style-name="T305_4">Knowledge<text:s/>Partner<text:s/>to<text:s/>the<text:s/>G20<text:s/>Digital<text:s/>Economy<text:s/>Working<text:s/>Group</text:span><text:span text:style-name="T305_5">,<text:s/>RIA<text:s/>provided<text:s/>issue<text:s/>papers,<text:s/>workshops,<text:s/>and<text:s/>technical<text:s/>inputs<text:s/>across<text:s/>all<text:s/>four<text:s/>priority<text:s/>areas</text:span><text:span text:style-name="T305_6"><text:s/>-<text:s/></text:span><text:span text:style-name="T305_7">connectivity,<text:s/>D</text:span><text:span text:style-name="T305_8">igital<text:s/>Public<text:s/>Infrastructure</text:span><text:span text:style-name="T305_9">,<text:s/>innovation<text:s/>ecosystems,<text:s/>and<text:s/>equitable</text:span><text:span text:style-name="T305_10">.<text:s/></text:span><text:span text:style-name="T305_11"><text:a xlink:type="simple" xlink:href="https://researchictafrica.net/2025/10/08/building-camels-not-horses-reflections-on-the-g20-digital-economy-working-group/"><text:span text:style-name="T305_12">RIA’s<text:s/>evidence<text:s/>has<text:s/>shaped<text:s/>draft<text:s/>texts<text:s/>for<text:s/>the<text:s/>G20<text:s/>Digital<text:s/>Economy<text:s/>Ministers’<text:s/>statements<text:s/>and<text:s/>provided<text:s/>practical<text:s/>guidance<text:s/>for<text:s/>inclusive<text:s/>digital<text:s/>policy<text:s/>design</text:span></text:a></text:span><text:span text:style-name="T305_13">.<text:s/>Findings<text:s/>from<text:s/>RIA’s </text:span><text:span text:style-name="T305_14"><text:a xlink:type="simple" xlink:href="https://afteraccess.net/"><text:span text:style-name="T305_15">After<text:s/>Access<text:s/>platform</text:span></text:a></text:span><text:span text:style-name="T305_16"> and<text:s/>its </text:span><text:span text:style-name="T305_17"><text:a xlink:type="simple" xlink:href="https://researchictafrica.net/research/policy-regulatory-and-industry-responses-to-demand-side-constraints-on-digital-cnclusion/"><text:span text:style-name="T305_18">Policy,<text:s/>regulatory<text:s/>and<text:s/>industry<text:s/>responses<text:s/>to<text:s/>demand-side<text:s/>constraints<text:s/>on<text:s/>digital<text:s/>inclusion</text:span></text:a></text:span><text:span text:style-name="T305_19"> study<text:s/>were<text:s/>referenced<text:s/>in<text:s/>G20<text:s/>discussions<text:s/>on<text:s/>barriers<text:s/>to<text:s/>equitable<text:s/>digital<text:s/>access.</text:span></text:p>
            <text:p text:style-name="P306"/>
            <text:p text:style-name="P307"><text:span text:style-name="T307_1">RIA<text:s/>also<text:s/>took<text:s/></text:span><text:span text:style-name="T307_2">a</text:span><text:span text:style-name="T307_3"> </text:span><text:span text:style-name="T307_4"><text:a xlink:type="simple" xlink:href="https://researchictafrica.net/2025/07/10/leveraging-the-g20-and-t20-for-an-african-digital-transformation-agenda/"><text:span text:style-name="T307_5">leadership<text:s/>role<text:s/>within<text:s/>the<text:s/>T20<text:s/>(Think20)<text:s/>process</text:span></text:a></text:span><text:span text:style-name="T307_6">,<text:s/>synthesising<text:s/>policy<text:s/>briefs<text:s/>and<text:s/>facilitating<text:s/>exchanges<text:s/>that<text:s/>elevated<text:s/>African<text:s/>priorities<text:s/>within<text:s/>G20<text:s/>recommendations.<text:s/>This<text:s/>helped<text:s/>embed<text:s/>African<text:s/>experiences<text:s/>into<text:s/>global<text:s/>debates<text:s/>on<text:s/>digital<text:s/>inclusion,<text:s/>ethics,<text:s/>and<text:s/>equitable<text:s/>AI<text:s/>governance.</text:span></text:p>
            <text:p text:style-name="P308"/>
          </table:table-cell>
        </table:table-row>
      </table:table>
      <text:p text:style-name="P309"/>
      <table:table table:style-name="Table11">
        <table:table-column table:style-name="Column28"/>
        <table:table-row table:style-name="Row26">
          <table:table-cell table:style-name="Cell74">
            <text:p text:style-name="P310"><text:span text:style-name="T310_1">Box </text:span><text:span text:style-name="T310_2">4</text:span><text:span text:style-name="T310_3">: COSAA<text:s/>2025:<text:s/>Mapping<text:s/>Africa’s<text:s/>Evolving<text:s/>AI<text:s/>Landscape</text:span><text:span text:style-name="T310_4"><text:s/>(output<text:s/>1.4)</text:span></text:p>
          </table:table-cell>
        </table:table-row>
        <table:table-row table:style-name="Row27">
          <table:table-cell table:style-name="Cell75">
            <text:p text:style-name="P311"><text:span text:style-name="T311_1">Hosted<text:s/>by<text:s/>the<text:s/></text:span><text:span text:style-name="T311_2">Centre<text:s/>for<text:s/>Intellectual<text:s/>Property<text:s/>and<text:s/>Information<text:s/>Technology<text:s/>Law<text:s/>(CIPIT),</text:span><text:span text:style-name="T311_3"><text:s/>the<text:s/></text:span><text:span text:style-name="T311_4">2nd<text:s/>Conference<text:s/>on<text:s/>the<text:s/>State<text:s/>of<text:s/>AI<text:s/>in<text:s/>Africa<text:s/>(COSAA)</text:span><text:span text:style-name="T311_5"><text:s/>in<text:s/>Nairobi<text:s/>brought<text:s/>together<text:s/></text:span><text:span text:style-name="T311_6">over<text:s/>200<text:s/>in-person<text:s/>and<text:s/>900<text:s/>online<text:s/>participants<text:s/>from<text:s/>Africa,<text:s/>North<text:s/>America,<text:s/>and<text:s/>Europe.</text:span></text:p>
            <text:p text:style-name="P312"/>
            <text:p text:style-name="P313"><text:span text:style-name="T313_1">The<text:s/>event<text:s/>focused<text:s/>on<text:s/>four<text:s/>themes:<text:s/>AI<text:s/>governance,<text:s/>data<text:s/>governance,<text:s/>IP<text:s/>and<text:s/>innovation,<text:s/>and<text:s/>diversity<text:s/>and<text:s/>inclusivity.<text:s/>Key<text:s/>discussions<text:s/>included<text:s/>the<text:s/>AU’s<text:s/>Continental<text:s/>AI<text:s/>Strategy,<text:s/>national<text:s/>AI<text:s/>policies,<text:s/>and<text:s/>the<text:s/>importance<text:s/>of<text:s/>African-led<text:s/>data<text:s/>governance.<text:s/>Participants<text:s/>highlighted<text:s/>the<text:s/>need<text:s/>for<text:s/>better<text:s/>IP<text:s/>protection<text:s/>for<text:s/>innovators<text:s/>and<text:s/>called<text:s/>for<text:s/>greater<text:s/>inclusivity,<text:s/>especially<text:s/>in<text:s/>gender<text:s/>representation<text:s/>and<text:s/>African<text:s/>language<text:s/>resources.<text:s/></text:span></text:p>
            <text:p text:style-name="P314"/>
          </table:table-cell>
        </table:table-row>
      </table:table>
      <text:p text:style-name="P315"/>
      <table:table table:style-name="Table12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28">
          <table:table-cell table:style-name="Cell76">
            <text:p text:style-name="P316"><text:span text:style-name="T316_1">Output<text:s/>Title </text:span><text:span text:style-name="T316_2"> </text:span></text:p>
          </table:table-cell>
          <table:table-cell table:style-name="Cell77" table:number-columns-spanned="4">
            <text:p text:style-name="P317"><text:span text:style-name="T317_1">High-quality<text:s/>(gender<text:s/>and<text:s/>disability<text:s/>sensitive,<text:s/>locally<text:s/>driven)<text:s/>evidence<text:s/>on<text:s/>(</text:span><text:span text:style-name="T317_2">i</text:span><text:span text:style-name="T317_3">)<text:s/>AI<text:s/>governance<text:s/>and<text:s/>regulation,<text:s/>and<text:s/>(ii)<text:s/>the<text:s/>socio-economic<text:s/>and<text:s/>political<text:s/>effects<text:s/>is<text:s/>funded.</text:span><text:span text:style-name="T317_4"> </text:span></text:p>
          </table:table-cell>
          <table:covered-table-cell/>
          <table:covered-table-cell/>
          <table:covered-table-cell/>
        </table:table-row>
        <table:table-row table:style-name="Row29">
          <table:table-cell table:style-name="Cell78" table:number-columns-spanned="2">
            <text:p text:style-name="P318"><text:span text:style-name="T318_1">Output<text:s/>number: </text:span><text:span text:style-name="T318_2"> </text:span></text:p>
          </table:table-cell>
          <table:covered-table-cell/>
          <table:table-cell table:style-name="Cell79">
            <text:p text:style-name="P319"><text:span text:style-name="T319_1">2</text:span><text:span text:style-name="T319_2"> </text:span></text:p>
          </table:table-cell>
          <table:table-cell table:style-name="Cell80">
            <text:p text:style-name="P320"><text:span text:style-name="T320_1">Output<text:s/>Score: </text:span><text:span text:style-name="T320_2"> </text:span></text:p>
          </table:table-cell>
          <table:table-cell table:style-name="Cell81">
            <text:p text:style-name="P321"><text:span text:style-name="T321_1">A+</text:span></text:p>
          </table:table-cell>
        </table:table-row>
        <table:table-row table:style-name="Row30">
          <table:table-cell table:style-name="Cell82" table:number-columns-spanned="2">
            <text:p text:style-name="P322"><text:span text:style-name="T322_1">Impact<text:s/>weighting<text:s/>(%):  </text:span><text:span text:style-name="T322_2"> </text:span></text:p>
          </table:table-cell>
          <table:covered-table-cell/>
          <table:table-cell table:style-name="Cell83">
            <text:p text:style-name="P323"><text:span text:style-name="T323_1">18</text:span><text:span text:style-name="T323_2">%</text:span><text:span text:style-name="T323_3"> </text:span></text:p>
          </table:table-cell>
          <table:table-cell table:style-name="Cell84">
            <text:p text:style-name="P324"><text:span text:style-name="T324_1">Weighting<text:s/>revised<text:s/>since<text:s/>last AR? </text:span><text:span text:style-name="T324_2"> </text:span></text:p>
          </table:table-cell>
          <table:table-cell table:style-name="Cell85">
            <text:p text:style-name="P325"><text:span text:style-name="T325_1">Yes</text:span><text:span text:style-name="T325_2"><text:s/>(not<text:s/>targeted<text:s/>last<text:s/>year)</text:span></text:p>
          </table:table-cell>
        </table:table-row>
      </table:table>
      <text:p text:style-name="P326"/>
      <table:table table:style-name="Table13">
        <table:table-column table:style-name="Column34"/>
        <table:table-column table:style-name="Column35"/>
        <table:table-column table:style-name="Column36"/>
        <table:table-row table:style-name="Row31">
          <table:table-cell table:style-name="Cell86">
            <text:p text:style-name="P327"><text:span text:style-name="T327_1">Indicator(s)</text:span></text:p>
          </table:table-cell>
          <table:table-cell table:style-name="Cell87">
            <text:p text:style-name="P328"><text:span text:style-name="T328_1">Milestone(s)<text:s/>for<text:s/>this<text:s/>review</text:span></text:p>
          </table:table-cell>
          <table:table-cell table:style-name="Cell88">
            <text:p text:style-name="P329"><text:span text:style-name="T329_1">Progress<text:s/>as<text:s/>of<text:s/>February<text:s/>2026</text:span></text:p>
          </table:table-cell>
        </table:table-row>
        <table:table-row table:style-name="Row32">
          <table:table-cell table:style-name="Cell89">
            <text:p text:style-name="P330"><text:span text:style-name="T330_1">2.1<text:s/>Number<text:s/>of<text:s/>published<text:s/>peer-reviewed<text:s/>publications</text:span></text:p>
          </table:table-cell>
          <table:table-cell table:style-name="Cell90">
            <text:p text:style-name="P331"><text:span text:style-name="T331_1">30</text:span></text:p>
          </table:table-cell>
          <table:table-cell table:style-name="Cell91">
            <text:p text:style-name="P332"><text:span text:style-name="T332_1">Substantially<text:s/>exceeded</text:span><text:span text:style-name="T332_2">:<text:s/>71<text:s/>(69<text:s/>in<text:s/>the<text:s/>last<text:s/>reporting<text:s/>year)</text:span></text:p>
          </table:table-cell>
        </table:table-row>
        <table:table-row table:style-name="Row33">
          <table:table-cell table:style-name="Cell92">
            <text:p text:style-name="P333"><text:span text:style-name="T333_1">2.2<text:s/>Research<text:s/>quality<text:s/>plus<text:s/>(RQ+)<text:s/></text:span><text:span text:style-name="T333_2">score<text:s text:c="2"/>*</text:span></text:p>
          </table:table-cell>
          <table:table-cell table:style-name="Cell93">
            <text:p text:style-name="P334"><text:span text:style-name="T334_1">6</text:span></text:p>
          </table:table-cell>
          <table:table-cell table:style-name="Cell94">
            <text:p text:style-name="P335"><text:span text:style-name="T335_1">Marginally<text:s/>b</text:span><text:span text:style-name="T335_2">elow<text:s/>target</text:span><text:span text:style-name="T335_3">:</text:span><text:span text:style-name="T335_4"><text:s/></text:span><text:span text:style-name="T335_5">5.9</text:span></text:p>
          </table:table-cell>
        </table:table-row>
        <table:table-row table:style-name="Row34">
          <table:table-cell table:style-name="Cell95">
            <text:p text:style-name="P336"><text:span text:style-name="T336_1">2.3<text:s/>Number<text:s/>of<text:s/>published<text:s/>working<text:s/>papers<text:s/>and<text:s/>conference<text:s/>proceedings</text:span></text:p>
          </table:table-cell>
          <table:table-cell table:style-name="Cell96">
            <text:p text:style-name="P337"><text:span text:style-name="T337_1">40</text:span></text:p>
          </table:table-cell>
          <table:table-cell table:style-name="Cell97">
            <text:p text:style-name="P338"><text:span text:style-name="T338_1">Substantially<text:s/>exceeded:</text:span><text:span text:style-name="T338_2"><text:s/>70<text:s/>(51<text:s/>in<text:s/>the<text:s/>last<text:s/>reporting<text:s/>year)</text:span></text:p>
          </table:table-cell>
        </table:table-row>
      </table:table>
      <text:p text:style-name="P339"><text:span text:style-name="T339_1">Briefly<text:s/>describe<text:s/>the<text:s/>output’s<text:s/>activities<text:s/>and<text:s/>provide<text:s/>supporting<text:s/>narrative<text:s/>for<text:s/>the<text:s/>score.<text:s/></text:span></text:p>
      <text:p text:style-name="P340"/>
      <text:p text:style-name="P341"><text:span text:style-name="T341_1">This<text:s/>output<text:s/>scores<text:s/>an<text:s/></text:span><text:span text:style-name="T341_2">A+</text:span><text:span text:style-name="T341_3">,<text:s/>as<text:s/></text:span><text:span text:style-name="T341_4">two</text:span><text:span text:style-name="T341_5"><text:s/>milestones<text:s/></text:span><text:span text:style-name="T341_6">were</text:span><text:span text:style-name="T341_7"><text:s/>substantially<text:s/>exceeded</text:span><text:span text:style-name="T341_8"><text:s/>and<text:s/>despite<text:s/>the<text:s/>RQ+<text:s/>score<text:s/></text:span><text:span text:style-name="T341_9">being<text:s/>marginally<text:s/>below<text:s/>target.<text:s/></text:span><text:span text:style-name="T341_10">This<text:s/>output<text:s/>is<text:s/>critical<text:s/>because<text:s/>high</text:span><text:span text:style-name="T341_11"><text:s/></text:span><text:span text:style-name="T341_12">quality,<text:s/>locally<text:s/>grounded<text:s/>and<text:s/>inclusive<text:s/>evidence<text:s/>underpins<text:s/>effective<text:s/>AI<text:s/>governance<text:s/>and<text:s/>ensures<text:s/>policies<text:s/>and<text:s/>innovations<text:s/>are<text:s/>shaped<text:s/>by<text:s/>real<text:s/>socioeconomic<text:s/>needs.</text:span></text:p>
      <text:p text:style-name="P342"/>
      <text:p text:style-name="P343"><text:span text:style-name="T343_1">Indicator<text:s/>2.1:</text:span><text:span text:style-name="T343_2"><text:s/>The<text:s/>target<text:s/>for<text:s/>this<text:s/>indicator<text:s/>was<text:s/>substantially<text:s/>exceeded,<text:s/>with<text:s/>several<text:s/>contributions<text:s/>from<text:s/>researchers<text:s/>across<text:s/>all<text:s/>pillars.<text:s/></text:span><text:span text:style-name="T343_3">Top<text:s/>p</text:span><text:span text:style-name="T343_4">eer-reviewed<text:s/>publications<text:s/></text:span><text:span text:style-name="T343_5">i</text:span><text:span text:style-name="T343_6">nclude</text:span><text:span text:style-name="T343_7"><text:s/>the<text:s/>below,<text:s/>highlighted<text:s/>for<text:s/>their<text:s/>methodological<text:s/>strength,<text:s/>global<text:s/>relevance</text:span><text:span text:style-name="T343_8">,<text:s/>policy<text:s/>impact<text:s/>and<text:s/>direct<text:s/>relevance<text:s/>to<text:s/>GEDI<text:s/>and<text:s/>scaling<text:s/>science.</text:span></text:p>
      <text:list text:style-name="LS7" xml:id="list45">
        <text:list-item>
          <text:p text:style-name="P344"><text:span text:style-name="T344_1">Gender<text:s/>and<text:s/>Responsible<text:s/>Artificial<text:s/>Intelligence<text:s/>Network<text:s/>(GRAIN)<text:s/>network</text:span><text:span text:style-name="T344_2">:<text:s/></text:span><text:span text:style-name="T344_3"><text:a xlink:type="simple" xlink:href="https://dl.acm.org/doi/10.1145/3769089"><text:span text:style-name="T344_4">A<text:s/>Systematic<text:s/>Literature<text:s/>Review<text:s/>on<text:s/>Bias<text:s/>Evaluation<text:s/>and<text:s/>Mitigation<text:s/>in<text:s/>Automatic<text:s/>Speech<text:s/>Recognition<text:s/>Models<text:s/>for<text:s/>Low-Resource<text:s/>African<text:s/>Languages</text:span></text:a></text:span><text:span text:style-name="T344_5"><text:s/>-<text:s/>this<text:s/>study<text:s/>systematically<text:s/>reviews<text:s/>how<text:s/>bias<text:s/>is<text:s/>evaluated<text:s/>and<text:s/>mitigated<text:s/>in<text:s/>automatic<text:s/>speech<text:s/>recognition<text:s/>(ASR)<text:s/>systems<text:s/>for<text:s/>low</text:span><text:span text:style-name="T344_6">‑</text:span><text:span text:style-name="T344_7">resource<text:s/>African<text:s/>languages,<text:s/>revealing<text:s/>that<text:s/>most<text:s/>biases<text:s/>arise<text:s/>from<text:s/>data<text:s/>imbalances<text:s/>and<text:s/>limited<text:s/>linguistic<text:s/>diversity.</text:span></text:p>
        </text:list-item>
        <text:list-item>
          <text:p text:style-name="P345"><text:span text:style-name="T345_1">Responsible<text:s/>AI<text:s/>Lab<text:s/>(RAIL)<text:s/>at<text:s/>KNUST,<text:s/>Ghana</text:span><text:span text:style-name="T345_2">:<text:s/></text:span><text:span text:style-name="T345_3"><text:a xlink:type="simple" xlink:href="https://academic.oup.com/edited-volume/59908/chapter-abstract/512460614?redirectedFrom=fulltext"><text:span text:style-name="T345_4">Promoting<text:s/>Transparency<text:s/>in<text:s/>Generative<text:s/>AI:<text:s/>A<text:s/>Focus<text:s/>on<text:s/>Africa</text:span></text:a></text:span><text:span text:style-name="T345_5"><text:s/>-<text:s/>this<text:s/>chapter<text:s/>in<text:s/>the</text:span><text:span text:style-name="T345_6"><text:s/>reputable</text:span><text:span text:style-name="T345_7"><text:s/>Oxford<text:s/>Handbook<text:s/>of<text:s/>the<text:s/>Foundations<text:s/>and<text:s/>Regulation<text:s/>of<text:s/>Generative<text:s/>AI<text:s/>examines<text:s/>the<text:s/>growing<text:s/>use<text:s/>of<text:s/>generative<text:s/>AI<text:s/>in<text:s/>key<text:s/>African<text:s/>sectors<text:s/>-<text:s/>agriculture,<text:s/>energy,<text:s/>and<text:s/>healthcare<text:s/>-<text:s/>and<text:s/>highlights<text:s/>the<text:s/>risks<text:s/>posed<text:s/>by<text:s/>opaque<text:s/>AI<text:s/>systems.</text:span></text:p>
        </text:list-item>
        <text:list-item>
          <text:p text:style-name="P346"><text:span text:style-name="T346_1">Artificial<text:s/>Intelligence<text:s/>for<text:s/>Agriculture<text:s/>and<text:s/>Food<text:s/>Systems<text:s/>(AI4AFS)<text:s/>network</text:span><text:span text:style-name="T346_2">:<text:s/></text:span><text:span text:style-name="T346_3"><text:a xlink:type="simple" xlink:href="https://link.springer.com/article/10.1007/s00146-025-02722-y"><text:span text:style-name="T346_4">An<text:s/>integrated<text:s/>approach<text:s/>to<text:s/>gender<text:s/>equality,<text:s/>diversity,<text:s/>and<text:s/>inclusion<text:s/>in<text:s/>the<text:s/>development<text:s/>of<text:s/>artificial<text:s/>intelligence<text:s/>tools<text:s/>in<text:s/>agriculture<text:s/>and<text:s/>food<text:s/>system<text:s/>in<text:s/>Africa<text:s/>|<text:s/>AI<text:s/>&amp;<text:s/>SOCIETY<text:s/>|<text:s/>Springer<text:s/>Nature<text:s/>Link</text:span></text:a></text:span><text:span text:style-name="T346_5"><text:s/>–<text:s/>this<text:s/>study<text:s/>examines<text:s/>two<text:s/>AI<text:s/>research<text:s/>initiatives<text:s/>in<text:s/>Nigeria<text:s/>and<text:s/>Uganda<text:s/>that<text:s/>used<text:s/>gender</text:span><text:span text:style-name="T346_6">‑</text:span><text:span text:style-name="T346_7"><text:s/>and<text:s/>inclusion</text:span><text:span text:style-name="T346_8">‑</text:span><text:span text:style-name="T346_9">focused<text:s/>participatory<text:s/>design<text:s/>to<text:s/>engage<text:s/>women<text:s/>and<text:s/>persons<text:s/>with<text:s/>disabilities<text:s/>in<text:s/>developing<text:s/>agricultural<text:s/>AI<text:s/>tools.<text:s/>It<text:s/>shows<text:s/>that<text:s/>these<text:s/>inclusive<text:s/>methods<text:s/>improved<text:s/>the<text:s/>tools’<text:s/>relevance,<text:s/>usability,<text:s/>and<text:s/>user<text:s/>confidence,<text:s/>and<text:s/>proposes<text:s/>a<text:s/>practical<text:s/>framework<text:s/>for<text:s/>creating<text:s/>more<text:s/>equitable<text:s/>AI<text:s/>in<text:s/>African<text:s/>agriculture.</text:span></text:p>
        </text:list-item>
      </text:list>
      <text:p text:style-name="P347"/>
      <text:p text:style-name="P348"><text:span text:style-name="T348_1">Indicator<text:s/>2.2:</text:span><text:span text:style-name="T348_2"><text:s/></text:span><text:span text:style-name="T348_3">Research<text:s/>output<text:s/>quality<text:s/>was<text:s/>assessed<text:s/>using<text:s/></text:span><text:span text:style-name="T348_4"><text:a xlink:type="simple" xlink:href="https://idrc-crdi.ca/en/rqplus"><text:span text:style-name="T348_5">the<text:s/>Research<text:s/>Quality<text:s/>Plus<text:s/>(RQ+)<text:s/>framework</text:span></text:a></text:span><text:span text:style-name="T348_6">.<text:s/></text:span><text:span text:style-name="T348_7">RQ+<text:s/>is<text:s/>a</text:span><text:span text:style-name="T348_8"><text:s/></text:span><text:span text:style-name="T348_9"><text:a xlink:type="simple" xlink:href="https://academic.oup.com/rev/article/28/2/123/5090812?guestAccessKey="><text:span text:style-name="T348_10">peer-reviewed</text:span></text:a></text:span><text:span text:style-name="T348_11"><text:s/>approach<text:s/>that<text:s/>looks<text:s/>beyond<text:s/>academic<text:s/>rigour<text:s/>alone,<text:s/></text:span><text:span text:style-name="T348_12">taking<text:s/>into<text:s/>account</text:span><text:span text:style-name="T348_13"><text:s/>the<text:s/>context<text:s/>and<text:s/>purpose<text:s/>of<text:s/>the<text:s/>research.</text:span><text:span text:style-name="T348_14"><text:note text:note-class="footnote"><text:note-citation/><text:note-body><text:p text:style-name="P349"><text:span text:style-name="T349_1"><text:s/></text:span><text:span text:style-name="T349_2">AI4D<text:s/>grantees<text:s/>produced<text:s/>69<text:s/>peer<text:s/>reviewed<text:s/>articles</text:span><text:span text:style-name="T349_3"><text:s/>during<text:s/>this<text:s/>reporting<text:s/>period.<text:s/>Stratified<text:s/>sampling<text:s/>by<text:s/>programme<text:s/>pillar<text:s/>was<text:s/>used<text:s/>to<text:s/>select<text:s/>35<text:s/>publications<text:s/>for<text:s/>RQ+<text:s/>assessment.<text:s/></text:span><text:span text:style-name="T349_4">Each<text:s/>publication<text:s/>was<text:s/>assessed<text:s/>against<text:s/>10<text:s/>RQ+<text:s/>rubric<text:s/>indicators<text:s/>to<text:s/>generate<text:s/>an<text:s/>overall<text:s/>paper<text:s/>score,<text:s/>and<text:s/>the<text:s/>mean<text:s/>score<text:s/>across<text:s/>all<text:s/>assessed<text:s/>publications<text:s/>was<text:s/>calculated</text:span><text:span text:style-name="T349_5">.<text:s/></text:span></text:p></text:note-body></text:note></text:span><text:span text:style-name="T349_6"><text:s/></text:span></text:p>
      <text:p text:style-name="P350"/>
      <text:p text:style-name="P351"><text:span text:style-name="T351_1">The<text:s/>overall<text:s/>RQ+<text:s/>score<text:s/>for<text:s/>the<text:s/>assessed<text:s/>publications<text:s/>was<text:s/></text:span><text:span text:style-name="T351_2">5.</text:span><text:span text:style-name="T351_3">9</text:span><text:span text:style-name="T351_4"><text:s/>(milestone:<text:s/>6).</text:span><text:span text:style-name="T351_5"><text:s/>Analysis<text:s/>of<text:s/>the<text:s/>study<text:s/>sample<text:s/>revealed<text:s/>comparatively<text:s/>lower<text:s/>scores<text:s/>in<text:s/>domains<text:s/>associated<text:s/>with<text:s/>intersectionality,<text:s/>contrasted<text:s/>with<text:s/>notably<text:s/>strong<text:s/>scores<text:s/>in<text:s/>scientific<text:s/>rigour<text:s/>and<text:s/>research<text:s/>relevance</text:span><text:span text:style-name="T351_6">.</text:span><text:span text:style-name="T351_7"><text:s/></text:span><text:span text:style-name="T351_8">With<text:s/>the<text:s/>expansion<text:s/>of<text:s/></text:span><text:span text:style-name="T351_9">the<text:s/>programme’s</text:span><text:span text:style-name="T351_10"><text:s/>gender<text:s/>equality<text:s/>and<text:s/>disability<text:s/>inclusion<text:s/>activities<text:s/></text:span><text:span text:style-name="T351_11">in<text:s/>the<text:s/>coming</text:span><text:span text:style-name="T351_12"><text:s/>year,<text:s/></text:span><text:span text:style-name="T351_13">it<text:s/>is<text:s/></text:span><text:span text:style-name="T351_14">anticipate</text:span><text:span text:style-name="T351_15">d<text:s/></text:span><text:span text:style-name="T351_16">to<text:s/>see<text:s/></text:span><text:span text:style-name="T351_17">stronger<text:s/>and<text:s/>more<text:s/>systematic<text:s/>integration<text:s/>of<text:s/>these<text:s/>dimensions<text:s/>in<text:s/>grantee<text:s/>publications.</text:span></text:p>
      <text:p text:style-name="P352"/>
      <text:p text:style-name="P353"><text:span text:style-name="T353_1">I</text:span><text:span text:style-name="T353_2">ndicator<text:s/>2.3:</text:span><text:span text:style-name="T353_3"><text:s/></text:span><text:span text:style-name="T353_4">The<text:s/>programme<text:s/>substantially<text:s/>exceeded<text:s/>this<text:s/>indicator,<text:s/>with<text:s/>partners<text:s/>producing<text:s/>a<text:s/>strong<text:s/>volume<text:s/>of<text:s/>working<text:s/>papers<text:s/>and<text:s/>conference<text:s/>proceedings,<text:s/>including<text:s/>several<text:s/>outputs<text:s/>developed<text:s/>in<text:s/>collaboration<text:s/>with<text:s/>stakeholders<text:s/>beyond<text:s/>the<text:s/>AI4D<text:s/>community.</text:span></text:p>
      <text:list text:style-name="LS7" xml:id="list48">
        <text:list-item>
          <text:p text:style-name="P354"><text:span text:style-name="T354_1">The<text:s/></text:span><text:span text:style-name="T354_2">African<text:s/>Languages<text:s/>Lab<text:s/>at<text:s/>the<text:s/>University<text:s/>of<text:s/>Pretoria<text:s/></text:span><text:span text:style-name="T354_3">collaborated<text:s/>with<text:s/>the<text:s/>Stanford<text:s/>University<text:s/>Institute<text:s/>for<text:s/>Human-</text:span><text:span text:style-name="T354_4">Centered</text:span><text:span text:style-name="T354_5"><text:s/>Artificial<text:s/>Intelligence<text:s/>and<text:s/>the<text:s/>Asia<text:s/>Foundation<text:s/>on<text:s/>a<text:s/>white<text:s/>paper<text:s/>-<text:s/></text:span><text:span text:style-name="T354_6"><text:a xlink:type="simple" xlink:href="https://hai.stanford.edu/assets/files/hai-taf-pretoria-white-paper-mind-the-language-gap.pdf"><text:span text:style-name="T354_7">Mind<text:s/>the<text:s/>(Language)<text:s/>Gap:<text:s/>Mapping<text:s/>the<text:s/>Challenges<text:s/>of<text:s/>LLM<text:s/>Development<text:s/>in<text:s/>Low-Resource<text:s/>Language<text:s/>Contexts</text:span></text:a></text:span><text:span text:style-name="T354_8">.<text:s/>This<text:s/>paper<text:s/>highlights<text:s/>challenges,<text:s/>trade-offs,<text:s/>and<text:s/>strategies<text:s/>to<text:s/>increase<text:s/>investment<text:s/>in<text:s/>low<text:s/>resource<text:s/>languages;<text:s/>proposing<text:s/>to<text:s/>prioritise<text:s/>cross-disciplinary,<text:s/>community-driven<text:s/>development<text:s/>and<text:s/>ensuring<text:s/>fair<text:s/>data<text:s/>ownership.</text:span></text:p>
        </text:list-item>
        <text:list-item>
          <text:p text:style-name="P355"><text:span text:style-name="T355_1">The</text:span><text:span text:style-name="T355_2"><text:s/>Centre<text:s/>for<text:s/>Data<text:s/>Science<text:s/>and<text:s/>Artificial<text:s/>Intelligence<text:s/>at<text:s/>Dedan<text:s/>Kimathi<text:s/>University<text:s/></text:span><text:span text:style-name="T355_3">in<text:s/>Kenya<text:s/>produced<text:s/>several<text:s/>working<text:s/>papers,<text:s/>including<text:s text:c="2"/></text:span><text:span text:style-name="T355_4"><text:a xlink:type="simple" xlink:href="https://repository.dkut.ac.ke:8080/xmlui/bitstream/handle/123456789/21418/Leveraging_AI_Models_for_Regional_Weather_Prediction_A_Data_Pipeline_for_Africa%20%281%29.pdf?sequence=1"><text:span text:style-name="T355_5">Leveraging<text:s/>AI<text:s/>Models<text:s/>for<text:s/>Regional<text:s/>Weather<text:s/>Prediction:<text:s/>A<text:s/>Data<text:s/>Pipeline<text:s/>for<text:s/>Africa</text:span></text:a></text:span><text:span text:style-name="T355_6">,<text:s/>which<text:s/>presents<text:s/>a<text:s/>pilot<text:s/>of<text:s/>an<text:s/>AI</text:span><text:span text:style-name="T355_7">‑</text:span><text:span text:style-name="T355_8">driven<text:s/>data<text:s/>pipeline<text:s/>for<text:s/>weather<text:s/>forecasting<text:s/>in<text:s/>Africa<text:s/>using<text:s/>Google<text:s/>DeepMind’s<text:s/></text:span><text:span text:style-name="T355_9">Graph<text:s/>Cast</text:span><text:span text:style-name="T355_10"><text:s/>model<text:s/>to<text:s/>automate<text:s/>data<text:s/>processing<text:s/>and<text:s/>assess<text:s/>its<text:s/>feasibility<text:s/>and<text:s/>accuracy<text:s/>for<text:s/>regional<text:s/>prediction.</text:span></text:p>
        </text:list-item>
        <text:list-item>
          <text:p text:style-name="P356"><text:span text:style-name="T356_1">The<text:s/></text:span><text:span text:style-name="T356_2">Sexual,<text:s/>Reproductive<text:s/>and<text:s/>Maternal<text:s/>Health<text:s/>Hub<text:s/>in<text:s/>Latin<text:s/>America<text:s/>&amp;<text:s/>the<text:s/>Caribbean<text:s/></text:span><text:span text:style-name="T356_3">produced<text:s/>several<text:s/>research<text:s/>articles<text:s/>and<text:s/>case<text:s/>studies,<text:s/>including<text:s/>a<text:s/>case<text:s/>study<text:s/>in<text:s/>prenatal<text:s/>ultrasound<text:s/>across<text:s/>three<text:s/>Guatemalan<text:s/>communities<text:s/>focusing<text:s/>on<text:s/>the<text:s/></text:span><text:span text:style-name="T356_4"><text:a xlink:type="simple" xlink:href="https://clias.iecs.org.ar/proyectos/natalia/"><text:span text:style-name="T356_5">NatalIA</text:span></text:a></text:span><text:span text:style-name="T356_6"><text:s/>application.<text:s/></text:span></text:p>
        </text:list-item>
      </text:list>
      <text:p text:style-name="P357"/>
      <text:p text:style-name="P358"><text:span text:style-name="T358_1">Describe<text:s/>any<text:s/>changes<text:s/>to<text:s/>this<text:s/>output<text:s/>during<text:s/>the<text:s/>past<text:s/>year,<text:s/>and<text:s/>any<text:s/>planned<text:s/>changes<text:s/></text:span><text:span text:style-name="T358_2">as<text:s/>a<text:s/>result<text:s/>of</text:span><text:span text:style-name="T358_3"><text:s/>this<text:s/>review.<text:s/></text:span></text:p>
      <text:p text:style-name="P359"/>
      <text:p text:style-name="P360"><text:span text:style-name="T360_1">There<text:s/>were<text:s/>no<text:s/>changes<text:s/>to<text:s/>this<text:s/>output<text:s/>during<text:s/>the<text:s/>past<text:s/>year.<text:s/>Indicators<text:s/>2.1<text:s/>and<text:s/>2.3<text:s/>were<text:s/>substantially<text:s/>exceeded,<text:s/>reflecting<text:s/>research<text:s/>outputs<text:s/>produced<text:s/>in<text:s/>the<text:s/>previous<text:s/>year<text:s/>of<text:s/>programming.<text:s/>As<text:s/>a<text:s/>result,<text:s/>the<text:s/>corresponding<text:s/>milestones<text:s/>will<text:s/>need<text:s/>to<text:s/>be<text:s/>revised<text:s/>upwards<text:s/>in<text:s/>the<text:s/>next<text:s/>reporting<text:s/>period.</text:span></text:p>
      <text:p text:style-name="P361"/>
      <text:p text:style-name="P362"><text:span text:style-name="T362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363"/>
      <text:p text:style-name="P364"><text:span text:style-name="T364_1">The<text:s/>recommendation<text:s/>to<text:s/>streamline<text:s/>research<text:s/>output<text:s/>data<text:s/>collection<text:s/>and<text:s/>integrate<text:s/>RQ+<text:s/>considerations<text:s/>is<text:s/>ongoing.</text:span><text:span text:style-name="T364_2"><text:s/>The<text:s/>AI4D<text:s/>programme<text:s/>developed<text:s/>and<text:s/>piloted<text:s/>a<text:s/>standardised<text:s/>MEL<text:s/>form<text:s/>integrated<text:s/>with<text:s/>IDRC’s<text:s/>internal<text:s/>systems,<text:s/>improving<text:s/>the<text:s/>quality,<text:s/>consistency,<text:s/>and<text:s/>timeliness<text:s/>of<text:s/>grantee<text:s/></text:span><text:span text:style-name="T364_3">research<text:s/>output<text:s/>data.<text:s/>The<text:s/>pilot<text:s/>also<text:s/>initiated<text:s/>integration<text:s/>of<text:s/>RQ+<text:s/>considerations<text:s/>at<text:s/>the<text:s/>point<text:s/>of<text:s/>data<text:s/>submission;<text:s/>further<text:s/>refinement<text:s/>is<text:s/>underway<text:s/>to<text:s/>fully<text:s/>embed<text:s/>this<text:s/>approach<text:s/>and<text:s/>strengthen<text:s/>ongoing<text:s/>research<text:s/>quality<text:s/>monitoring.</text:span></text:p>
      <text:p text:style-name="P365"/>
      <text:p text:style-name="P366"><text:span text:style-name="T366_1">Le</text:span><text:span text:style-name="T366_2">arning</text:span><text:span text:style-name="T366_3">:<text:s/>Monitoring<text:s/></text:span><text:span text:style-name="T366_4">h</text:span><text:span text:style-name="T366_5">igh</text:span><text:span text:style-name="T366_6"><text:s/></text:span><text:span text:style-name="T366_7">v</text:span><text:span text:style-name="T366_8">olume</text:span><text:span text:style-name="T366_9"><text:s/>of</text:span><text:span text:style-name="T366_10"><text:s/></text:span><text:span text:style-name="T366_11">r</text:span><text:span text:style-name="T366_12">esearch<text:s/></text:span><text:span text:style-name="T366_13">o</text:span><text:span text:style-name="T366_14">utputs</text:span></text:p>
      <text:p text:style-name="P367"><text:span text:style-name="T367_1">AI4D<text:s/>researchers<text:s/>continue<text:s/>to<text:s/>substantially<text:s/>exceed<text:s/>publication<text:s/>and<text:s/>policy</text:span><text:span text:style-name="T367_2">-</text:span><text:span text:style-name="T367_3">oriented<text:s/>output<text:s/>targets.<text:s/>With<text:s/>13<text:s/>labs<text:s/>now<text:s/>onboarded</text:span><text:span text:style-name="T367_4"><text:s/>-<text:s/></text:span><text:span text:style-name="T367_5">each<text:s/>led<text:s/>by<text:s/></text:span><text:span text:style-name="T367_6">well-established</text:span><text:span text:style-name="T367_7"><text:s/>researchers</text:span><text:span text:style-name="T367_8"><text:s/>-<text:s/></text:span><text:span text:style-name="T367_9">the<text:s/>programme<text:s/>has<text:s/>generated<text:s/>a<text:s/>high<text:s/>and<text:s/>diverse<text:s/>volume<text:s/>of<text:s/>outputs<text:s/>(peer</text:span><text:span text:style-name="T367_10"><text:s/></text:span><text:span text:style-name="T367_11">reviewed<text:s/>papers,<text:s/>working<text:s/>papers,<text:s/>datasets,<text:s/>policy<text:s/>briefs).<text:s/>This<text:s/>unexpectedly<text:s/>wide<text:s/>output<text:s/>range<text:s/>outpaced<text:s/>traditional<text:s/>monitoring<text:s/>approaches,<text:s/>demonstrating<text:s/>that<text:s/>standard<text:s/>reporting<text:s/>mechanisms<text:s/>are<text:s/>insufficient<text:s/>for<text:s/>a<text:s/>programme<text:s/>of<text:s/>this<text:s/>scale.<text:s/>This<text:s/>insight<text:s/>informed<text:s/>the<text:s/>design<text:s/>and<text:s/>piloting<text:s/>of<text:s/>a<text:s/>dedicated<text:s/>MEL<text:s/>form<text:s/>integrated<text:s/>with</text:span><text:span text:style-name="T367_12">in</text:span><text:span text:style-name="T367_13"><text:s/>IDRC<text:s/>systems.</text:span></text:p>
      <text:p text:style-name="P368"/>
      <text:p text:style-name="P369"><text:span text:style-name="T369_1">Recommendatio</text:span><text:span text:style-name="T369_2">n</text:span></text:p>
      <text:p text:style-name="P370"><text:span text:style-name="T370_1">The<text:s/>programme<text:s/>should<text:s/>continue<text:s/>to<text:s/>refine<text:s/>its<text:s/>knowledge<text:s/>management<text:s/>workflows<text:s/>both<text:s/>internally<text:s/>(for<text:s/>monitoring<text:s/>data)<text:s/>and<text:s/>externally<text:s/>(between<text:s/>programme,<text:s/>and<text:s/>communications<text:s/>teams)<text:s/>to<text:s/>ensure<text:s/>that<text:s/>key<text:s/>research<text:s/>outputs<text:s/>are<text:s/>flagged<text:s/>and<text:s/>validated<text:s/>and<text:s/>then<text:s/>integrated<text:s/>into<text:s/>internal<text:s/>monitoring<text:s/>systems<text:s/>while<text:s/>also<text:s/>being<text:s/>shared<text:s/>on<text:s/>the<text:s/>AI4D<text:s/>website<text:s/>in<text:s/>a<text:s/>timely<text:s/>fashion,<text:s/>improving<text:s/>visibility<text:s/>and<text:s/>better<text:s/>positioning<text:s/>research<text:s/>for<text:s/>uptake.<text:s/></text:span><text:span text:style-name="T370_2">Timeline</text:span><text:span text:style-name="T370_3">:<text:s/>by<text:s/>next<text:s/>annual<text:s/>review</text:span></text:p>
      <text:p text:style-name="P371"/>
      <table:table table:style-name="Table14"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row table:style-name="Row35">
          <table:table-cell table:style-name="Cell98">
            <text:p text:style-name="P372"><text:span text:style-name="T372_1">Output<text:s/>Title </text:span><text:span text:style-name="T372_2"> </text:span></text:p>
          </table:table-cell>
          <table:table-cell table:style-name="Cell99" table:number-columns-spanned="4">
            <text:p text:style-name="P373"><text:span text:style-name="T373_1">Inclusive,<text:s/>robust<text:s/>data<text:s/>ecosystems<text:s/>are<text:s/>built<text:s/>locally<text:s/>through<text:s/>increased<text:s/>availability,<text:s/>findability,<text:s/>sustainability,<text:s/>and<text:s/>use<text:s/>of<text:s/>relevant<text:s/>and<text:s/>inclusive<text:s/>machine<text:s/>learning<text:s/>ready<text:s/>datasets</text:span></text:p>
          </table:table-cell>
          <table:covered-table-cell/>
          <table:covered-table-cell/>
          <table:covered-table-cell/>
        </table:table-row>
        <table:table-row table:style-name="Row36">
          <table:table-cell table:style-name="Cell100" table:number-columns-spanned="2">
            <text:p text:style-name="P374"><text:span text:style-name="T374_1">Output<text:s/>number: </text:span><text:span text:style-name="T374_2"> </text:span></text:p>
          </table:table-cell>
          <table:covered-table-cell/>
          <table:table-cell table:style-name="Cell101">
            <text:p text:style-name="P375"><text:span text:style-name="T375_1">3</text:span><text:span text:style-name="T375_2"> </text:span></text:p>
          </table:table-cell>
          <table:table-cell table:style-name="Cell102">
            <text:p text:style-name="P376"><text:span text:style-name="T376_1">Output<text:s/>Score: </text:span><text:span text:style-name="T376_2"> </text:span></text:p>
          </table:table-cell>
          <table:table-cell table:style-name="Cell103">
            <text:p text:style-name="P377"><text:span text:style-name="T377_1"> <text:s/></text:span><text:span text:style-name="T377_2">A++</text:span></text:p>
          </table:table-cell>
        </table:table-row>
        <table:table-row table:style-name="Row37">
          <table:table-cell table:style-name="Cell104" table:number-columns-spanned="2">
            <text:p text:style-name="P378"><text:span text:style-name="T378_1">Impact<text:s/>weighting<text:s/>(%):  </text:span><text:span text:style-name="T378_2"> </text:span></text:p>
          </table:table-cell>
          <table:covered-table-cell/>
          <table:table-cell table:style-name="Cell105">
            <text:p text:style-name="P379"><text:span text:style-name="T379_1">18%</text:span><text:span text:style-name="T379_2"> </text:span></text:p>
          </table:table-cell>
          <table:table-cell table:style-name="Cell106">
            <text:p text:style-name="P380"><text:span text:style-name="T380_1">Weighting<text:s/>revised<text:s/>since<text:s/>last AR? </text:span><text:span text:style-name="T380_2"> </text:span></text:p>
          </table:table-cell>
          <table:table-cell table:style-name="Cell107">
            <text:p text:style-name="P381"><text:span text:style-name="T381_1">Yes</text:span></text:p>
          </table:table-cell>
        </table:table-row>
      </table:table>
      <text:p text:style-name="P382"/>
      <table:table table:style-name="Table15">
        <table:table-column table:style-name="Column42"/>
        <table:table-column table:style-name="Column43"/>
        <table:table-column table:style-name="Column44"/>
        <table:table-row table:style-name="Row38">
          <table:table-cell table:style-name="Cell108">
            <text:p text:style-name="P383"><text:span text:style-name="T383_1">Indicator(s)</text:span></text:p>
          </table:table-cell>
          <table:table-cell table:style-name="Cell109">
            <text:p text:style-name="P384"><text:span text:style-name="T384_1">Milestone(s)<text:s/>for<text:s/>this<text:s/>review</text:span></text:p>
          </table:table-cell>
          <table:table-cell table:style-name="Cell110">
            <text:p text:style-name="P385"><text:span text:style-name="T385_1">Progress<text:s/></text:span></text:p>
          </table:table-cell>
        </table:table-row>
        <table:table-row table:style-name="Row39">
          <table:table-cell table:style-name="Cell111">
            <text:p text:style-name="P386"><text:span text:style-name="T386_1">3.1<text:s/>Number<text:s/>of<text:s/>new<text:s/>labelled<text:s/>datasets<text:s/>to<text:s/>address<text:s/>an<text:s/>underserved<text:s/>population<text:s/>or<text:s/>problem,<text:s/>updated<text:s/>existing<text:s/>datasets<text:s/>to<text:s/>be<text:s/>more<text:s/>representative<text:s/>are<text:s/>produced<text:s/>or<text:s/>old<text:s/>datasets<text:s/>are<text:s/>updated<text:s/>to<text:s/>be<text:s/>more<text:s/>sustainable.</text:span></text:p>
          </table:table-cell>
          <table:table-cell table:style-name="Cell112">
            <text:p text:style-name="P387"><text:span text:style-name="T387_1">10</text:span></text:p>
          </table:table-cell>
          <table:table-cell table:style-name="Cell113">
            <text:p text:style-name="P388"><text:span text:style-name="T388_1">Substantially<text:s/>exceeded:</text:span><text:span text:style-name="T388_2"><text:s/>23<text:s/>(17<text:s/>in<text:s/>the<text:s/>last<text:s/>reporting<text:s/>year)</text:span></text:p>
          </table:table-cell>
        </table:table-row>
        <table:table-row table:style-name="Row40">
          <table:table-cell table:style-name="Cell114">
            <text:p text:style-name="P389"><text:span text:style-name="T389_1">3.2<text:s/>Number<text:s/>of<text:s/>gendered<text:s/>datasets<text:s/>or<text:s/>datasets<text:s/>related<text:s/>to<text:s/>gender<text:s/>inequalities</text:span></text:p>
          </table:table-cell>
          <table:table-cell table:style-name="Cell115">
            <text:p text:style-name="P390"><text:span text:style-name="T390_1">1</text:span></text:p>
          </table:table-cell>
          <table:table-cell table:style-name="Cell116">
            <text:p text:style-name="P391"><text:span text:style-name="T391_1">Substantially<text:s/></text:span><text:span text:style-name="T391_2">exceeded</text:span><text:span text:style-name="T391_3">:<text:s/>4<text:s/>(4<text:s/>in<text:s/>the<text:s/>last<text:s/>reporting<text:s/>year)</text:span></text:p>
          </table:table-cell>
        </table:table-row>
        <table:table-row table:style-name="Row41">
          <table:table-cell table:style-name="Cell117">
            <text:p text:style-name="P392"><text:span text:style-name="T392_1">3.3<text:s/>Number<text:s/>of<text:s/>datasets<text:s/>related<text:s/>to<text:s/>disabilities</text:span></text:p>
          </table:table-cell>
          <table:table-cell table:style-name="Cell118">
            <text:p text:style-name="P393"><text:span text:style-name="T393_1">Not<text:s/>targeted</text:span></text:p>
          </table:table-cell>
          <table:table-cell table:style-name="Cell119">
            <text:p text:style-name="P394"><text:span text:style-name="T394_1">Not<text:s/>targeted:</text:span><text:span text:style-name="T394_2"><text:s/>2<text:s/>(2<text:s/>in<text:s/>the<text:s/>last<text:s/>reporting<text:s/>year)</text:span></text:p>
          </table:table-cell>
        </table:table-row>
        <table:table-row table:style-name="Row42">
          <table:table-cell table:style-name="Cell120">
            <text:p text:style-name="P395"><text:span text:style-name="T395_1">3.4<text:s/>Number<text:s/>of<text:s/>dataset<text:s/>downloads</text:span></text:p>
          </table:table-cell>
          <table:table-cell table:style-name="Cell121">
            <text:p text:style-name="P396"><text:span text:style-name="T396_1">1000</text:span></text:p>
          </table:table-cell>
          <table:table-cell table:style-name="Cell122">
            <text:p text:style-name="P397"><text:span text:style-name="T397_1">Substantially<text:s/>exceeded</text:span><text:span text:style-name="T397_2">:<text:s/>3,612<text:s/>(3,099<text:s/>in<text:s/>the<text:s/>last<text:s/>reporting<text:s/>year)</text:span></text:p>
          </table:table-cell>
        </table:table-row>
      </table:table>
      <text:p text:style-name="P398"><text:span text:style-name="T398_1">Briefly<text:s/>describe<text:s/>the<text:s/>output’s<text:s/>activities<text:s/>and<text:s/>provide<text:s/>supporting<text:s/>narrative<text:s/>for<text:s/>the<text:s/>score.<text:s/></text:span></text:p>
      <text:p text:style-name="P399"/>
      <text:p text:style-name="P400"><text:span text:style-name="T400_1">This<text:s/>output<text:s/>scores<text:s/>an<text:s/>A++</text:span><text:span text:style-name="T400_2">,<text:s/>as<text:s/>all<text:s/>targeted<text:s/>milestones<text:s/>have<text:s/>been<text:s/>substantially<text:s/>exceeded,<text:s/>which<text:s/>demonstrates<text:s/>the<text:s/>programme’s<text:s/>strong<text:s/>capability<text:s/>to<text:s/>strengthen<text:s/>inclusive<text:s/>and<text:s/>representative<text:s/>data<text:s/>ecosystem</text:span><text:span text:style-name="T400_3">s.<text:s/>Those<text:s/>datasets<text:s/>are<text:s/>fundamental<text:s/>to<text:s/>enable<text:s/>the<text:s/>creation<text:s/>of<text:s/></text:span><text:span text:style-name="T400_4">inclusive<text:s/>AI<text:s/></text:span><text:span text:style-name="T400_5">innovations</text:span><text:span text:style-name="T400_6">,<text:s/>e.g.<text:s/>in<text:s/>underserved<text:s/>languages,</text:span><text:span text:style-name="T400_7"><text:s/></text:span><text:span text:style-name="T400_8">for<text:s/></text:span><text:span text:style-name="T400_9">deaf<text:s/>communities,<text:s/>and<text:s/>expectant<text:s/>mothers<text:s/>who<text:s/>otherwise<text:s/>would<text:s/>not<text:s/>have<text:s/>access<text:s/>to<text:s/>conventional<text:s/>sonography<text:s/>appointments.</text:span><text:span text:style-name="T400_10"><text:s/></text:span></text:p>
      <text:p text:style-name="P401"/>
      <text:p text:style-name="P402"><text:span text:style-name="T402_1">Indicator<text:s/>3.1</text:span><text:span text:style-name="T402_2">:</text:span><text:span text:style-name="T402_3"><text:s/>G</text:span><text:span text:style-name="T402_4">rantees<text:s/>created<text:s/></text:span><text:span text:style-name="T402_5">17</text:span><text:span text:style-name="T402_6"><text:s/>datasets<text:s/>across<text:s/>agriculture,<text:s/>health,<text:s/>and<text:s/>languages</text:span><text:span text:style-name="T402_7">,<text:s/>for<text:s/>example</text:span><text:span text:style-name="T402_8">:</text:span></text:p>
      <text:list text:style-name="LS7" xml:id="list51">
        <text:list-item>
          <text:p text:style-name="P403"><text:span text:style-name="T403_1"><text:a xlink:type="simple" xlink:href="https://data.mendeley.com/datasets/h923m366sf/2"><text:span text:style-name="T403_2">Lung<text:s/>Ultrasound<text:s/>Imaging<text:s/>Dataset<text:s/>for<text:s/>Accurate<text:s/>Detection<text:s/>and<text:s/>Localization</text:span></text:a></text:span><text:span text:style-name="T403_3">:<text:s/>a<text:s/>curated<text:s/>dataset<text:s/>of<text:s/>401<text:s/>high-resolution<text:s/>LUS<text:s/>images,<text:s/>each<text:s/>annotated<text:s/>with<text:s/>polygonal<text:s/>bounding<text:s/>boxes<text:s/>to<text:s/>indicate<text:s/>vertical<text:s/>artifact<text:s/>locations.<text:s/>The<text:s/>images<text:s/>were<text:s/>collected<text:s/>from<text:s/>152<text:s/>patients<text:s/>with<text:s/>pulmonary<text:s/>conditions<text:s/>at<text:s/>Mulago<text:s/>and<text:s/></text:span><text:span text:style-name="T403_4">Kiruddu</text:span><text:span text:style-name="T403_5"><text:s/>National<text:s/>Referral<text:s/>Hospitals<text:s/>in<text:s/>Uganda,<text:s/>by<text:s/></text:span><text:span text:style-name="T403_6">the<text:s/>Mak-AI<text:s/>lab<text:s/>at<text:s/>Makerere<text:s/>University<text:s/>in<text:s/>Uganda.</text:span></text:p>
        </text:list-item>
        <text:list-item>
          <text:p text:style-name="P404"><text:span text:style-name="T404_1">A<text:s/></text:span><text:span text:style-name="T404_2"><text:a xlink:type="simple" xlink:href="https://data.mendeley.com/datasets/nb8b25h9nj/3"><text:span text:style-name="T404_3">curated,<text:s/>crowdsourced<text:s/>text-to-speech<text:s/>dataset<text:s/>in<text:s/>Luganda<text:s/>and<text:s/>Kiswahili</text:span></text:a></text:span><text:span text:style-name="T404_4">:<text:s/>this<text:s/>dataset,<text:s/>by<text:s/></text:span><text:span text:style-name="T404_5">the<text:s/>Mak-AI<text:s/>lab<text:s/>at<text:s/>Makerere<text:s/>University<text:s/>in<text:s/>Uganda,</text:span><text:span text:style-name="T404_6"><text:s/>includes<text:s/>over<text:s/>19<text:s/>hours<text:s/>of<text:s/>Luganda<text:s/>and<text:s/>15<text:s/>hours<text:s/>of<text:s/>Kiswahili<text:s/>recordings,<text:s/>pre-processed<text:s/>and<text:s/>quality</text:span><text:span text:style-name="T404_7">‑</text:span><text:span text:style-name="T404_8">filtered<text:s/>to<text:s/>support<text:s/>reproducible<text:s/>end</text:span><text:span text:style-name="T404_9">‑</text:span><text:span text:style-name="T404_10">to</text:span><text:span text:style-name="T404_11">‑</text:span><text:span text:style-name="T404_12">end<text:s/>text</text:span><text:span text:style-name="T404_13">‑</text:span><text:span text:style-name="T404_14">to</text:span><text:span text:style-name="T404_15">‑</text:span><text:span text:style-name="T404_16">speech<text:s/>research<text:s/>in<text:s/>low</text:span><text:span text:style-name="T404_17">‑</text:span><text:span text:style-name="T404_18">resource<text:s/>languages.</text:span></text:p>
        </text:list-item>
      </text:list>
      <text:p text:style-name="P405"/>
      <text:p text:style-name="P406"><text:span text:style-name="T406_1">I</text:span><text:span text:style-name="T406_2">ndicator<text:s/>3.2</text:span><text:span text:style-name="T406_3">:</text:span><text:span text:style-name="T406_4"><text:s/>Grantees</text:span><text:span text:style-name="T406_5"><text:s/>produced<text:s/>four<text:s/>datasets<text:s/>related<text:s/>to<text:s/>gende</text:span><text:span text:style-name="T406_6">r,<text:s/>for<text:s/>example</text:span><text:span text:style-name="T406_7">:</text:span></text:p>
      <text:list text:style-name="LS7" xml:id="list53">
        <text:list-item>
          <text:p text:style-name="P407"><text:span text:style-name="T407_1">African<text:s/>female<text:s/>employment<text:s/>and<text:s/>AI<text:s/>exposure</text:span><text:span text:style-name="T407_2">:<text:s/>This<text:s/>dataset<text:s/>provides<text:s/>comprehensive<text:s/>information<text:s/>on<text:s/>African<text:s/>women's<text:s/>participation<text:s/>in<text:s/>the<text:s/>labour<text:s/>market<text:s/>and<text:s/>their<text:s/>professional<text:s/>exposure<text:s/>to<text:s/>AI,<text:s/>by<text:s/>the<text:s/></text:span><text:span text:style-name="T407_3">GRAIN<text:s/>network.</text:span></text:p>
        </text:list-item>
        <text:list-item>
          <text:p text:style-name="P408"><text:span text:style-name="T408_1"><text:a xlink:type="simple" xlink:href="https://zenodo.org/records/14193949"><text:span text:style-name="T408_2">NatalIA</text:span></text:a></text:span><text:span text:style-name="T408_3">:<text:s/>The<text:s/>dataset<text:s/>comprises<text:s/>19,407<text:s/>ultrasound<text:s/>image<text:s/>frames<text:s/>extracted<text:s/>from<text:s/>90<text:s/>video<text:s/>recordings<text:s/>acquired<text:s/>using<text:s/>a<text:s/></text:span><text:span text:style-name="T408_4">Clarius</text:span><text:span text:style-name="T408_5"><text:s/>C3<text:s/>HD3<text:s/>point-of-care<text:s/>ultrasound<text:s/>(POCUS)<text:s/>device<text:s/>in<text:s/>obstetric<text:s/>mode<text:s/>by<text:s/>the<text:s/></text:span><text:span text:style-name="T408_6">Sexual,<text:s/>Reproductive,<text:s/>and<text:s/>Maternal<text:s/>Health<text:s/>Hub<text:s/>in<text:s/>Latin<text:s/>America<text:s/>&amp;<text:s/>the<text:s/>Caribbean</text:span><text:span text:style-name="T408_7">.</text:span></text:p>
        </text:list-item>
      </text:list>
      <text:p text:style-name="P409"/>
      <text:p text:style-name="P410"><text:span text:style-name="T410_1">Indicator<text:s/>3.3:</text:span><text:span text:style-name="T410_2"><text:s/></text:span><text:span text:style-name="T410_3">Although<text:s/>not<text:s/>targeted<text:s/>for<text:s/>this<text:s/>year,<text:s/>the<text:s/>RAIL<text:s/>lab<text:s/>at<text:s/>KNUST<text:s/>in<text:s/>Ghana<text:s/>created<text:s/>two<text:s/>datasets<text:s/>related<text:s/>to<text:s/></text:span><text:span text:style-name="T410_4">disability.<text:s/></text:span></text:p>
      <text:list text:style-name="LS7" xml:id="list55">
        <text:list-item>
          <text:p text:style-name="P411"><text:span text:style-name="T411_1">I-See</text:span><text:span text:style-name="T411_2">:<text:s/>a<text:s/>curated<text:s/>directional<text:s/>dataset<text:s/>made<text:s/>up<text:s/>of<text:s/>annotated<text:s/>colour<text:s/>(RGB)<text:s/>and<text:s/>depth<text:s/>videos,<text:s/>accelerometer<text:s/>and<text:s/>gyroscope<text:s/>readings,<text:s/>and<text:s/>GPS<text:s/>logs<text:s/>within<text:s/>various<text:s/>timestamps<text:s/>to<text:s/>support<text:s/>navigation<text:s/>applications<text:s/>for<text:s/>blind<text:s/>and<text:s/>low<text:s/>vision<text:s/>individuals.</text:span></text:p>
        </text:list-item>
        <text:list-item>
          <text:p text:style-name="P412"><text:span text:style-name="T412_1"><text:a xlink:type="simple" xlink:href="https://www.kaggle.com/datasets/responsibleailab/signtalk-ghana"><text:span text:style-name="T412_2">Signtalk</text:span></text:a></text:span><text:span text:style-name="T412_3">:<text:s/>A<text:s/>large-scale<text:s/>categorized<text:s/>dataset<text:s/>of<text:s/>10,000<text:s/>Ghanian<text:s/>sign<text:s/>language<text:s/>videos<text:s/>for<text:s/>healthcare</text:span><text:span text:style-name="T412_4"><text:s/>(see<text:s/>box<text:s/></text:span><text:span text:style-name="T412_5">5</text:span><text:span text:style-name="T412_6">).<text:s/></text:span></text:p>
        </text:list-item>
      </text:list>
      <text:p text:style-name="P413"/>
      <text:p text:style-name="P414"><text:span text:style-name="T414_1">Indicator<text:s/>3.4:</text:span><text:span text:style-name="T414_2"><text:s/></text:span><text:span text:style-name="T414_3">T</text:span><text:span text:style-name="T414_4">he<text:s/>d</text:span><text:span text:style-name="T414_5">atasets</text:span><text:span text:style-name="T414_6"><text:s/>created<text:s/>under<text:s/>this<text:s/>indicator</text:span><text:span text:style-name="T414_7"><text:s/>were<text:s/>downloaded<text:s/>more<text:s/>than<text:s/>3000<text:s/>times<text:s/>in<text:s/>the<text:s/>last<text:s/>reporting<text:s/>period,<text:s/></text:span><text:span text:style-name="T414_8">a<text:s/>significant<text:s/>proportion<text:s/>attributable<text:s/>to<text:s/>datasets<text:s/>created<text:s/>by<text:s/>the<text:s/>Mak-AI<text:s/>lab<text:s/>at<text:s/>Makerere<text:s/>University.</text:span></text:p>
      <text:p text:style-name="P415"/>
      <text:p text:style-name="P416"><text:span text:style-name="T416_1">Describe<text:s/>any<text:s/>changes<text:s/>to<text:s/>this<text:s/>output<text:s/>during<text:s/>the<text:s/>past<text:s/>year,<text:s/>and<text:s/>any<text:s/>planned<text:s/>changes<text:s/></text:span><text:span text:style-name="T416_2">as<text:s/>a<text:s/>result<text:s/>of</text:span><text:span text:style-name="T416_3"><text:s/>this<text:s/>review.<text:s/></text:span></text:p>
      <text:p text:style-name="P417"/>
      <text:p text:style-name="P418"><text:span text:style-name="T418_1">There<text:s/>were<text:s/>no<text:s/>changes<text:s/>to<text:s/>this<text:s/>output<text:s/>during<text:s/>the<text:s/>past<text:s/>year.<text:s/>Indicators<text:s/>3.1<text:s/>and<text:s/>3.4<text:s/>were<text:s/>significantly<text:s/>exceeded<text:s/>this<text:s/>year<text:s/>and<text:s/>will<text:s/>be<text:s/>adjusted<text:s/>upwards<text:s/>in<text:s/>the<text:s/>next<text:s/>reporting<text:s/>year.</text:span></text:p>
      <text:p text:style-name="P419"/>
      <table:table table:style-name="Table16">
        <table:table-column table:style-name="Column45"/>
        <table:table-row table:style-name="Row43">
          <table:table-cell table:style-name="Cell123">
            <text:p text:style-name="P420"><text:span text:style-name="T420_1">Box<text:s/></text:span><text:span text:style-name="T420_2">5</text:span><text:span text:style-name="T420_3">:<text:s/>Enhancing<text:s/>Healthcare<text:s/>Access<text:s/>for<text:s/>Ghanaian<text:s/>Sign<text:s/>Language<text:s/>Users:<text:s/></text:span><text:span text:style-name="T420_4">SignTalk</text:span></text:p>
          </table:table-cell>
        </table:table-row>
        <table:table-row table:style-name="Row44">
          <table:table-cell table:style-name="Cell124">
            <text:p text:style-name="P421"><text:span text:style-name="T421_1">Most<text:s/>hospitals<text:s/>in<text:s/>Ghana<text:s/>lack<text:s/>support<text:s/>services<text:s/>for<text:s/>people<text:s/>with<text:s/>hearing<text:s/>or<text:s/>speech<text:s/>impairments,<text:s/>with<text:s/>no<text:s/>sign</text:span><text:span text:style-name="T421_2">‑</text:span><text:span text:style-name="T421_3">language<text:s/>translators<text:s/>available<text:s/>on<text:s/>standby.<text:s/>As<text:s/>a<text:s/>result,<text:s/>many<text:s/>affected<text:s/>individuals<text:s/>avoid<text:s/>seeking<text:s/>care<text:s/>because<text:s/>they<text:s/>cannot<text:s/>effectively<text:s/>communicate<text:s/>their<text:s/>symptoms,<text:s/>and<text:s/>healthcare<text:s/>providers<text:s/>cannot<text:s/>convey<text:s/>diagnoses<text:s/>or<text:s/>medical<text:s/>instructions</text:span></text:p>
            <text:p text:style-name="P422"/>
            <text:p text:style-name="P423"><draw:frame svg:x="0.017cm" svg:y="0.078cm" svg:width="8.098cm" svg:height="5.537cm" draw:style-name="FR7" text:anchor-type="char" draw:z-index="3"><draw:image xlink:href="Pictures/image6.png" xlink:type="simple" xlink:show="embed" xlink:actuate="onLoad"/></draw:frame><text:span text:style-name="T423_1">The<text:s/></text:span><text:span text:style-name="T423_2"><text:a xlink:type="simple" xlink:href="https://rail.knust.edu.gh/projects/sign-talk/"><text:span text:style-name="T423_3">SignTalk</text:span></text:a></text:span><text:span text:style-name="T423_4"><text:s/>project</text:span><text:span text:style-name="T423_5"><text:s/>i</text:span><text:span text:style-name="T423_6">s<text:s/></text:span><text:span text:style-name="T423_7">enhancing<text:s/>healthcare<text:s/>accessibility<text:s/>for<text:s/>Ghana’s<text:s/>hearing</text:span><text:span text:style-name="T423_8">‑</text:span><text:span text:style-name="T423_9"><text:s/>and<text:s/>speech</text:span><text:span text:style-name="T423_10">‑</text:span><text:span text:style-name="T423_11">impaired<text:s/>community<text:s/>by<text:s/>developing<text:s/>a<text:s/>Ghanaian<text:s/>Sign<text:s/>Language<text:s/>(GSL)<text:s/>translation<text:s/>system<text:s/>powered<text:s/>by<text:s/>deep<text:s/>learning,<text:s/>supported<text:s/>by<text:s/>a<text:s/>robust<text:s/>video<text:s/>dataset<text:s/>of<text:s/>more<text:s/>than<text:s/>3,000<text:s/>healthcare</text:span><text:span text:style-name="T423_12">‑</text:span><text:span text:style-name="T423_13">related<text:s/>signs.<text:s/></text:span></text:p>
            <text:p text:style-name="P424"/>
            <text:p text:style-name="P425"><draw:frame svg:x="-0.182cm" svg:y="2.27cm" svg:width="8.075cm" svg:height="0.656cm" draw:style-name="FR8" text:anchor-type="char" draw:z-index="4"><draw:text-box><text:p text:style-name="P426"><text:span text:style-name="T426_1">Source</text:span><text:span text:style-name="T426_2">:<text:s/>RAIL<text:s/>KNUST<text:s/>website</text:span></text:p></draw:text-box></draw:frame><text:span text:style-name="T426_3">SignTalk</text:span><text:span text:style-name="T426_4"><text:s/>enabl</text:span><text:span text:style-name="T426_5">es</text:span><text:span text:style-name="T426_6"><text:s/>two</text:span><text:span text:style-name="T426_7">‑</text:span><text:span text:style-name="T426_8">way<text:s/>communication<text:s/>-<text:s/>translating<text:s/>a<text:s/>doctor’s<text:s/>speech<text:s/>into<text:s/>sign</text:span><text:span text:style-name="T426_9">‑</text:span><text:span text:style-name="T426_10">language<text:s/>videos<text:s/>for<text:s/>patients<text:s/>and<text:s/>using<text:s/>computer<text:s/>vision<text:s/>to<text:s/>translate<text:s/>patients’<text:s/>sign<text:s/>language<text:s/>into<text:s/>audible<text:s/>speech<text:s/>for<text:s/>clinicians.<text:s/>By<text:s/>acting<text:s/>as<text:s/>a<text:s/>real</text:span><text:span text:style-name="T426_11">‑</text:span><text:span text:style-name="T426_12">time<text:s/>communication<text:s/>bridge,<text:s/></text:span><text:span text:style-name="T426_13">SignTalk</text:span><text:span text:style-name="T426_14"><text:s/>helps<text:s/>rebuild<text:s/>confidence<text:s/>among<text:s/>hearing</text:span><text:span text:style-name="T426_15">‑</text:span><text:span text:style-name="T426_16"><text:s/>and<text:s/>speech</text:span><text:span text:style-name="T426_17">‑</text:span><text:span text:style-name="T426_18">impaired<text:s/>patients,<text:s/>enabling<text:s/>them<text:s/>to<text:s/>seek<text:s/>medical<text:s/>care<text:s/>with<text:s/>dignity,<text:s/>accuracy,<text:s/>and<text:s/>full<text:s/>participation.<text:s/></text:span></text:p>
            <text:p text:style-name="P427"/>
            <text:p text:style-name="P428"><text:span text:style-name="T428_1">The<text:s/>intervention,<text:s/>if<text:s/>found<text:s/>to<text:s/>be<text:s/>cost-effective<text:s/>in<text:s/>its<text:s/>ongoing<text:s/>evaluation</text:span><text:span text:style-name="T428_2">.<text:s/>Following<text:s/>successful<text:s/>validation<text:s/>from<text:s/>users,<text:s/></text:span><text:span text:style-name="T428_3">SignTalk</text:span><text:span text:style-name="T428_4"><text:s/>will<text:s/>be<text:s/>deployed<text:s/>in<text:s/>a<text:s/>controlled<text:s/></text:span><text:span text:style-name="T428_5">pilot<text:s/>within<text:s/>a<text:s/>teaching<text:s/>or<text:s/>referral<text:s/>hospital</text:span><text:span text:style-name="T428_6">.<text:s/></text:span><text:span text:style-name="T428_7">The<text:s/>aim</text:span><text:span text:style-name="T428_8"><text:s/>is<text:s/>for<text:s/></text:span><text:span text:style-name="T428_9">SignTalk</text:span><text:span text:style-name="T428_10"><text:s/>to<text:s/>be<text:s/>deployed<text:s/>across<text:s/>regional<text:s/>and<text:s/>district<text:s/>hospitals,<text:s/>as<text:s/>well<text:s/>as<text:s/>community<text:s/>health<text:s/></text:span><text:span text:style-name="T428_11">centres</text:span><text:span text:style-name="T428_12">.<text:s/>Partnerships<text:s/>with<text:s/>health<text:s/>authorities,<text:s/>disability<text:s/>advocacy<text:s/>groups,<text:s/>and<text:s/>non-governmental<text:s/>organizations<text:s/>will<text:s/>support<text:s/>broader<text:s/>adoption.<text:s/></text:span></text:p>
          </table:table-cell>
        </table:table-row>
      </table:table>
      <text:p text:style-name="P429"/>
      <text:p text:style-name="P430"><text:span text:style-name="T430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31"/>
      <text:p text:style-name="P432"><text:span text:style-name="T432_1">The<text:s/>recommendation<text:s/>to<text:s/>finalise<text:s/>and<text:s/>refine<text:s/>the<text:s/>AI4D<text:s/>monitoring<text:s/>and<text:s/>evaluation<text:s/>(MEL)<text:s/>form<text:s/>is<text:s/>ongoing.</text:span><text:span text:style-name="T432_2"><text:s/>During<text:s/>the<text:s/>reporting<text:s/>year,<text:s/>the<text:s/>programme<text:s/>advanced<text:s/>the<text:s/>near</text:span><text:span text:style-name="T432_3"><text:s/></text:span><text:span text:style-name="T432_4">finalisation<text:s/>of<text:s/>the<text:s/>form<text:s/>and<text:s/>refined<text:s/>it<text:s/>to<text:s/>better<text:s/>capture<text:s/>dataset</text:span><text:span text:style-name="T432_5"><text:s/></text:span><text:span text:style-name="T432_6">related<text:s/>outputs.<text:s/>In<text:s/>response<text:s/>to<text:s/>the<text:s/>increasing<text:s/>volume<text:s/>and<text:s/>diversity<text:s/></text:span><text:span text:style-name="T432_7">of<text:s/>datasets<text:s/>produced<text:s/>by<text:s/>grantees,<text:s/>the<text:s/>form<text:s/>was<text:s/>designed<text:s/>to<text:s/>collect<text:s/>more<text:s/>granular<text:s/>information,<text:s/>including<text:s/>thematic<text:s/>focus,<text:s/>dataset<text:s/>type,<text:s/>and<text:s/>usage<text:s/>indicators<text:s/>such<text:s/>as<text:s/>downloads,<text:s/>improving<text:s/>the<text:s/>accuracy,<text:s/>consistency,<text:s/>and<text:s/>analytical<text:s/>value<text:s/>of<text:s/>reporting.</text:span></text:p>
      <text:p text:style-name="P433"/>
      <text:p text:style-name="P434"><text:span text:style-name="T434_1">Le</text:span><text:span text:style-name="T434_2">arning</text:span><text:span text:style-name="T434_3">:<text:s/>Evolving<text:s/></text:span><text:span text:style-name="T434_4">a</text:span><text:span text:style-name="T434_5">pproaches<text:s/>to<text:s/></text:span><text:span text:style-name="T434_6">d</text:span><text:span text:style-name="T434_7">ataset<text:s/></text:span><text:span text:style-name="T434_8">c</text:span><text:span text:style-name="T434_9">reation<text:s/>and<text:s/></text:span><text:span text:style-name="T434_10">u</text:span><text:span text:style-name="T434_11">se</text:span></text:p>
      <text:list text:style-name="LS23" xml:id="list57">
        <text:list-item>
          <text:p text:style-name="P435"><text:span text:style-name="T435_1">AI4D</text:span><text:span text:style-name="T435_2">-</text:span><text:span text:style-name="T435_3">supported<text:s/>datasets<text:s/>now<text:s/>span<text:s/>multiple<text:s/>domains<text:s/>(language,<text:s/>health,<text:s/>agriculture,<text:s/>climate)<text:s/>and<text:s/>formats,<text:s/>underscoring<text:s/>the<text:s/>limitations<text:s/>of<text:s/>high</text:span><text:span text:style-name="T435_4">-</text:span><text:span text:style-name="T435_5">level<text:s/>indicators<text:s/>that<text:s/>do<text:s/>not<text:s/>capture<text:s/>thematic<text:s/>relevance,<text:s/>reuse<text:s/>potential<text:s/>or<text:s/>accessibility.</text:span></text:p>
        </text:list-item>
        <text:list-item>
          <text:p text:style-name="P436"><text:span text:style-name="T436_1">Experience<text:s/>with<text:s/>the</text:span><text:span text:style-name="T436_2"><text:s/></text:span><text:span text:style-name="T436_3">Lacuna<text:s/>Fund<text:s/>showed<text:s/>that<text:s/>pairing<text:s/>context</text:span><text:span text:style-name="T436_4"><text:s/></text:span><text:span text:style-name="T436_5">specific<text:s/>dataset<text:s/>creation<text:s/>with<text:s/>strong<text:s/>technical<text:s/>support<text:s/>and<text:s/>convening<text:s/>is<text:s/>both<text:s/>in<text:s/>high<text:s/>demand<text:s/>and<text:s/>effective<text:s/>for<text:s/>improving<text:s/>data<text:s/>quality,<text:s/>relevance<text:s/>and<text:s/>access<text:s/>in<text:s/>Africa.<text:s/>With<text:s/>Meridian’s<text:s/>closure<text:s/>and<text:s/>uncertainty<text:s/>around<text:s/>the<text:s/>future<text:s/>of<text:s/>the<text:s/>Lacuna<text:s/>Fund,<text:s/>the<text:s/>programme<text:s/>reflected<text:s/>on<text:s/>more<text:s/>sustainable<text:s/>ways<text:s/>to<text:s/>address<text:s/>persistent<text:s/>data<text:s/>gaps.<text:s/>Two<text:s/>insights<text:s/>emerged:</text:span></text:p>
          <text:list>
            <text:list-item>
              <text:p text:style-name="P437"><text:span text:style-name="T437_1">Many<text:s/>AI<text:s/>innovators<text:s/>already<text:s/>generate<text:s/>datasets<text:s/>as<text:s/>part<text:s/>of<text:s/>building<text:s/>their<text:s/>solutions,<text:s/>creating<text:s/>value<text:s/>in<text:s/>strengthening<text:s/>support<text:s/>at<text:s/>the<text:s/>initiative<text:s/>level;<text:s/>and</text:span></text:p>
            </text:list-item>
            <text:list-item>
              <text:p text:style-name="P438"><text:span text:style-name="T438_1">As<text:s/>the<text:s/>ecosystem<text:s/>matures,<text:s/>there<text:s/>is<text:s/>increasing<text:s/>scope<text:s/>to<text:s/>reorient<text:s/>a<text:s/>Lacuna</text:span><text:span text:style-name="T438_2"><text:s/></text:span><text:span text:style-name="T438_3">like<text:s/>model<text:s/>toward<text:s/>post</text:span><text:span text:style-name="T438_4"><text:s/></text:span><text:span text:style-name="T438_5">training<text:s/>datasets,<text:s/>benchmarking,<text:s/>and<text:s/>the<text:s/>evaluation<text:s/>of<text:s/>bias<text:s/>and<text:s/>data<text:s/>quality</text:span><text:span text:style-name="T438_6">,<text:s/></text:span><text:span text:style-name="T438_7">better<text:s/>supporting<text:s/>responsible<text:s/>scaling<text:s/>and<text:s/>accountability.</text:span></text:p>
            </text:list-item>
          </text:list>
        </text:list-item>
      </text:list>
      <text:p text:style-name="P439"/>
      <text:p text:style-name="P440"><text:span text:style-name="T440_1">Recommendation</text:span></text:p>
      <text:p text:style-name="P441"><text:span text:style-name="T441_1">As<text:s/>the<text:s/>programme<text:s/>matures,<text:s/>AI4D<text:s/>should<text:s/>complement<text:s/>quantitative<text:s/>indicators<text:s/>with<text:s/>evidence<text:s/>on<text:s/>dataset<text:s/>uptake,<text:s/>reuse,<text:s/>and<text:s/>contribution<text:s/>to<text:s/>downstream<text:s/>research,<text:s/>innovation<text:s/>and<text:s/>policy,</text:span><text:span text:style-name="T441_2"><text:s/>with<text:s/>a<text:s/>particular<text:s/>focus<text:s/>on<text:s/>the<text:s/>Masakhane<text:s/></text:span><text:span text:style-name="T441_3">project<text:s/>(</text:span><text:span text:style-name="T441_4">Box<text:s/></text:span><text:span text:style-name="T441_5">7</text:span><text:span text:style-name="T441_6">).</text:span><text:span text:style-name="T441_7"><text:s/>Over<text:s/>the<text:s/>next<text:s/>12<text:s/>months,<text:s/>learning<text:s/>and<text:s/>accountability<text:s/>around<text:s/>the<text:s/>phased<text:s/>release<text:s/>of<text:s/>Masakhane’s<text:s/>language<text:s/>datasets<text:s/>should<text:s/>be<text:s/>strengthened<text:s/>by<text:s/>embedding<text:s/>measures<text:s/>of<text:s/>uptake,<text:s/>reuse<text:s/>and<text:s/>learning<text:s/>within<text:s/>the<text:s/>project’s<text:s/>routine<text:s/>MEL<text:s/>and<text:s/>governance<text:s/>processes.<text:s/>Existing<text:s/>partnerships</text:span><text:span text:style-name="T441_8"><text:s/>-<text:s/></text:span><text:span text:style-name="T441_9">including<text:s/>with<text:s/>the<text:s/>Gates<text:s/>Foundation’s<text:s/>Gender<text:s/>ECHO<text:s/>initiative<text:s/>and<text:s/>AI4D’s<text:s/>GRAIN</text:span><text:span text:style-name="T441_10"><text:s/>-<text:s/></text:span><text:span text:style-name="T441_11">should<text:s/>be<text:s/>actively<text:s/>leveraged<text:s/>to<text:s/>support<text:s/>concrete<text:s/>use<text:s/>cases<text:s/>and<text:s/>wider<text:s/>application<text:s/>of<text:s/>the<text:s/>datasets.<text:s/>Insights<text:s/>from<text:s/>Masakhane’s<text:s/>engagement<text:s/>in<text:s/>high</text:span><text:span text:style-name="T441_12">-</text:span><text:span text:style-name="T441_13">level<text:s/>policy<text:s/>fora<text:s/>should<text:s/>be<text:s/>systematically<text:s/>captured<text:s/>and<text:s/>fed<text:s/>into<text:s/>programme<text:s/>decision</text:span><text:span text:style-name="T441_14"><text:s/></text:span><text:span text:style-name="T441_15">making<text:s/>and<text:s/>reporting.<text:s/>As<text:s/>part<text:s/>of<text:s/>its<text:s/>mandate,<text:s/>Masakhane<text:s/>will<text:s/>continue<text:s/>partnering<text:s/>with<text:s/>AI4D</text:span><text:span text:style-name="T441_16">-</text:span><text:span text:style-name="T441_17">funded<text:s/>and<text:s/>external<text:s/>institutions<text:s/>to<text:s/>promote<text:s/>dataset<text:s/>use<text:s/>and<text:s/>will<text:s/>be<text:s/>encouraged<text:s/>to<text:s/>sustain<text:s/>participation<text:s/>in<text:s/>high</text:span><text:span text:style-name="T441_18"><text:s/></text:span><text:span text:style-name="T441_19">level<text:s/>convenings</text:span><text:span text:style-name="T441_20">.<text:s/></text:span><text:span text:style-name="T441_21">Timeline</text:span><text:span text:style-name="T441_22">:</text:span><text:span text:style-name="T441_23"><text:s/></text:span><text:span text:style-name="T441_24">by<text:s/>next<text:s/>annual<text:s/>review</text:span><text:span text:style-name="T441_25">.</text:span></text:p>
      <text:p text:style-name="P442"/>
      <table:table table:style-name="Table17"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row table:style-name="Row45">
          <table:table-cell table:style-name="Cell125">
            <text:p text:style-name="P443"><text:span text:style-name="T443_1">Output<text:s/>Title </text:span><text:span text:style-name="T443_2"> </text:span></text:p>
          </table:table-cell>
          <table:table-cell table:style-name="Cell126" table:number-columns-spanned="4">
            <text:p text:style-name="P444"><text:span text:style-name="T444_1">Interdisciplinary<text:s/>labs<text:s/>and<text:s/>networks<text:s/>are<text:s/>created<text:s/>and<text:s/>strengthened<text:s/>to<text:s/>develop<text:s/>and<text:s/>apply<text:s/>responsible<text:s/>AI<text:s/>innovations</text:span><text:span text:style-name="T444_2"> </text:span></text:p>
          </table:table-cell>
          <table:covered-table-cell/>
          <table:covered-table-cell/>
          <table:covered-table-cell/>
        </table:table-row>
        <table:table-row table:style-name="Row46">
          <table:table-cell table:style-name="Cell127" table:number-columns-spanned="2">
            <text:p text:style-name="P445"><text:span text:style-name="T445_1">Output<text:s/>number: </text:span><text:span text:style-name="T445_2"> </text:span></text:p>
          </table:table-cell>
          <table:covered-table-cell/>
          <table:table-cell table:style-name="Cell128">
            <text:p text:style-name="P446"><text:span text:style-name="T446_1">4</text:span><text:span text:style-name="T446_2"> </text:span></text:p>
          </table:table-cell>
          <table:table-cell table:style-name="Cell129">
            <text:p text:style-name="P447"><text:span text:style-name="T447_1">Output<text:s/>Score: </text:span><text:span text:style-name="T447_2"> </text:span></text:p>
          </table:table-cell>
          <table:table-cell table:style-name="Cell130">
            <text:p text:style-name="P448"><text:span text:style-name="T448_1"> </text:span><text:span text:style-name="T448_2"><text:s/></text:span><text:span text:style-name="T448_3">A+</text:span></text:p>
          </table:table-cell>
        </table:table-row>
        <table:table-row table:style-name="Row47">
          <table:table-cell table:style-name="Cell131" table:number-columns-spanned="2">
            <text:p text:style-name="P449"><text:span text:style-name="T449_1">Impact<text:s/>weighting<text:s/>(%):  </text:span><text:span text:style-name="T449_2"> </text:span></text:p>
          </table:table-cell>
          <table:covered-table-cell/>
          <table:table-cell table:style-name="Cell132">
            <text:p text:style-name="P450"><text:span text:style-name="T450_1">15%</text:span><text:span text:style-name="T450_2"> </text:span></text:p>
          </table:table-cell>
          <table:table-cell table:style-name="Cell133">
            <text:p text:style-name="P451"><text:span text:style-name="T451_1">Weighting<text:s/>revised<text:s/>since<text:s/>last AR? </text:span><text:span text:style-name="T451_2"> </text:span></text:p>
          </table:table-cell>
          <table:table-cell table:style-name="Cell134">
            <text:p text:style-name="P452"><text:span text:style-name="T452_1">Yes </text:span></text:p>
          </table:table-cell>
        </table:table-row>
      </table:table>
      <text:p text:style-name="P453"/>
      <table:table table:style-name="Table18">
        <table:table-column table:style-name="Column51"/>
        <table:table-column table:style-name="Column52"/>
        <table:table-column table:style-name="Column53"/>
        <table:table-row table:style-name="Row48">
          <table:table-cell table:style-name="Cell135">
            <text:p text:style-name="P454"><text:span text:style-name="T454_1">Indicator(s)</text:span></text:p>
          </table:table-cell>
          <table:table-cell table:style-name="Cell136">
            <text:p text:style-name="P455"><text:span text:style-name="T455_1">Milestone(s)<text:s/>for<text:s/>this<text:s/>review</text:span></text:p>
          </table:table-cell>
          <table:table-cell table:style-name="Cell137">
            <text:p text:style-name="P456"><text:span text:style-name="T456_1">Progress<text:s/></text:span></text:p>
          </table:table-cell>
        </table:table-row>
        <table:table-row table:style-name="Row49">
          <table:table-cell table:style-name="Cell138">
            <text:p text:style-name="P457"><text:span text:style-name="T457_1">4.1<text:s/>Number<text:s/>of<text:s/>labs<text:s/>and<text:s/>networks</text:span></text:p>
          </table:table-cell>
          <table:table-cell table:style-name="Cell139">
            <text:p text:style-name="P458"><text:span text:style-name="T458_1">32</text:span></text:p>
          </table:table-cell>
          <table:table-cell table:style-name="Cell140">
            <text:p text:style-name="P459"><text:span text:style-name="T459_1">Moderately<text:s/>exceeded</text:span><text:span text:style-name="T459_2">:<text:s/>35<text:s/>(7<text:s/>in<text:s/>the<text:s/>last<text:s/>reporting<text:s/>year)</text:span></text:p>
          </table:table-cell>
        </table:table-row>
        <table:table-row table:style-name="Row50">
          <table:table-cell table:style-name="Cell141">
            <text:p text:style-name="P460"><text:span text:style-name="T460_1">4.2<text:s/>Number<text:s/>of<text:s/>graduate<text:s/>and<text:s/>post-graduate<text:s/>(disaggregated<text:s/>by<text:s/>M/F<text:s/>and<text:s/>people<text:s/>with<text:s/>disabilities)<text:s/>supported</text:span></text:p>
          </table:table-cell>
          <table:table-cell table:style-name="Cell142">
            <text:p text:style-name="P461"><text:span text:style-name="T461_1">42<text:s/>(21<text:s/>female,<text:s/>7<text:s/>persons<text:s/>with<text:s/>disabilities)</text:span></text:p>
          </table:table-cell>
          <table:table-cell table:style-name="Cell143">
            <text:p text:style-name="P462"><text:span text:style-name="T462_1">Substantially<text:s/>exceeded</text:span><text:span text:style-name="T462_2">:<text:s/>9</text:span><text:span text:style-name="T462_3">8</text:span><text:span text:style-name="T462_4"><text:s/>(</text:span><text:span text:style-name="T462_5">7</text:span><text:span text:style-name="T462_6">9</text:span><text:span text:style-name="T462_7"><text:s/></text:span><text:span text:style-name="T462_8">in<text:s/>this<text:s/>reporting<text:s/>year)<text:s/>(</text:span><text:span text:style-name="T462_9">4</text:span><text:span text:style-name="T462_10">8</text:span><text:span text:style-name="T462_11"><text:s/></text:span><text:span text:style-name="T462_12">female,<text:s/></text:span><text:span text:style-name="T462_13">4</text:span><text:span text:style-name="T462_14">8</text:span><text:span text:style-name="T462_15"><text:s/></text:span><text:span text:style-name="T462_16">male,<text:s/>2<text:s/>persons<text:s/>with<text:s/>disabilities)</text:span></text:p>
          </table:table-cell>
        </table:table-row>
        <table:table-row table:style-name="Row51">
          <table:table-cell table:style-name="Cell144">
            <text:p text:style-name="P463"><text:span text:style-name="T463_1">4.3<text:s/>Number<text:s/>of<text:s/>researchers<text:s/>and<text:s/>innovators<text:s/>trained<text:s/>and<text:s/>supported<text:s/>in<text:s/>GEDI</text:span></text:p>
          </table:table-cell>
          <table:table-cell table:style-name="Cell145">
            <text:p text:style-name="P464"><text:span text:style-name="T464_1">115</text:span></text:p>
          </table:table-cell>
          <table:table-cell table:style-name="Cell146">
            <text:p text:style-name="P465"><text:span text:style-name="T465_1">Substantially<text:s/>exceeded</text:span><text:span text:style-name="T465_2">:<text:s/>715</text:span></text:p>
          </table:table-cell>
        </table:table-row>
      </table:table>
      <text:p text:style-name="P466"><text:span text:style-name="T466_1">Briefly<text:s/>describe<text:s/>the<text:s/>output’s<text:s/>activities<text:s/>and<text:s/>provide<text:s/>supporting<text:s/>narrative<text:s/>for<text:s/>the<text:s/>score.<text:s/></text:span></text:p>
      <text:p text:style-name="P467"/>
      <text:p text:style-name="P468"><text:span text:style-name="T468_1">T</text:span><text:span text:style-name="T468_2">his<text:s/>output<text:s/>scores<text:s/>an<text:s/>A+</text:span><text:span text:style-name="T468_3">,<text:s/></text:span><text:span text:style-name="T468_4">as<text:s/>the<text:s/>programme<text:s/>exceeded<text:s/>key<text:s/>milestones<text:s/>across<text:s/>labs,<text:s/>student<text:s/>support,<text:s/>and<text:s/></text:span><text:span text:style-name="T468_5">gender</text:span><text:span text:style-name="T468_6"><text:s/></text:span><text:span text:style-name="T468_7">inclusion<text:s/></text:span><text:span text:style-name="T468_8">training,<text:s/>demonstrating<text:s/>strong<text:s/>progress<text:s/>in<text:s/>strengthening<text:s/>interdisciplinary<text:s/>capacity<text:s/>for<text:s/>responsible<text:s/>AI.</text:span><text:span text:style-name="T468_9"><text:s/></text:span><text:span text:style-name="T468_10">This<text:s/>output<text:s/>is<text:s/>critical<text:s/>because<text:s/>strengthening<text:s/>interdisciplinary<text:s/>labs<text:s/>and<text:s/>networks<text:s/>builds<text:s/>the<text:s/>long</text:span><text:span text:style-name="T468_11">term<text:s/>institutional<text:s/>capacity<text:s/>needed<text:s/>for<text:s/>LMICs<text:s/>to<text:s/>shape,<text:s/>govern,<text:s/>and<text:s/>benefit<text:s/>from<text:s/>responsible<text:s/>AI<text:s/>systems<text:s/>on<text:s/>their<text:s/>own<text:s/>terms.</text:span><text:span text:style-name="T468_12"><text:s/></text:span><text:span text:style-name="T468_13">While<text:s/>this<text:s/>output<text:s/>captures<text:s/>the<text:s/>capacity<text:s/>strengthening<text:s/>activities,<text:s/>t</text:span><text:span text:style-name="T468_14">he<text:s/>innovations<text:s/>which<text:s/>are<text:s/>produced<text:s/>by<text:s/>the<text:s/>labs<text:s/>and<text:s/>networks<text:s/>are<text:s/>captured<text:s/>under<text:s/>o</text:span><text:span text:style-name="T468_15">utput<text:s/>5</text:span><text:span text:style-name="T468_16">.<text:s/></text:span></text:p>
      <text:p text:style-name="P469"/>
      <text:p text:style-name="P470"><text:span text:style-name="T470_1">Indicator<text:s/>4.1:</text:span><text:span text:style-name="T470_2"><text:s/></text:span><text:span text:style-name="T470_3">Over<text:s/>the<text:s/>past<text:s/>year,<text:s/>the<text:s/>programme<text:s/>has<text:s/>significantly<text:s/>expanded<text:s/>both<text:s/>its<text:s/>geographic<text:s/>footprint<text:s/>and<text:s/>thematic<text:s/>scope.</text:span></text:p>
      <text:list text:style-name="LS7" xml:id="list61">
        <text:list-item>
          <text:p text:style-name="P471"><text:span text:style-name="T471_1">T</text:span><text:span text:style-name="T471_2">he<text:s/></text:span><text:span text:style-name="T471_3"><text:a xlink:type="simple" xlink:href="https://www.ai4d.ai/projects/african-hub-on-ai-safety-peace-and-security"><text:span text:style-name="T471_4">African<text:s/>Hub<text:s/>on<text:s/>AI<text:s/>Safety,<text:s/>Peace<text:s/>and<text:s/>Security</text:span></text:a></text:span><text:span text:style-name="T471_5">,<text:s/>a<text:s/>multidisciplinary<text:s/>lab<text:s/></text:span><text:span text:style-name="T471_6">at<text:s/>the<text:s/>University<text:s/>of<text:s/>Cape<text:s/>Town.<text:s/></text:span></text:p>
        </text:list-item>
        <text:list-item>
          <text:p text:style-name="P472"><text:span text:style-name="T472_1">Four</text:span><text:span text:style-name="T472_2"><text:s/>thematic<text:s/>innovation<text:s/>networks<text:s/>were<text:s/>established</text:span><text:span text:style-name="T472_3">:</text:span><text:span text:style-name="T472_4"><text:s/></text:span></text:p>
          <text:list>
            <text:list-item>
              <text:p text:style-name="P473"><text:span text:style-name="T473_1">T</text:span><text:span text:style-name="T473_2">he<text:s/></text:span><text:span text:style-name="T473_3">Hub<text:s/>for<text:s/>AI<text:s/>and<text:s/>Disability<text:s/>Inclusion<text:s/>(HAIDI)</text:span></text:p>
            </text:list-item>
            <text:list-item>
              <text:p text:style-name="P474"><text:span text:style-name="T474_1">T</text:span><text:span text:style-name="T474_2">he<text:s/>Research<text:s/>and<text:s/>Innovation<text:s/>for<text:s/>Climate<text:s/>Hub</text:span></text:p>
            </text:list-item>
            <text:list-item>
              <text:p text:style-name="P475"><text:span text:style-name="T475_1">CSO-focused<text:s/>Gender<text:s/>Network</text:span></text:p>
            </text:list-item>
            <text:list-item>
              <text:p text:style-name="P476"><text:span text:style-name="T476_1">Education</text:span><text:span text:style-name="T476_2"><text:s/></text:span><text:span text:style-name="T476_3">Hub</text:span></text:p>
            </text:list-item>
          </text:list>
        </text:list-item>
        <text:list-item>
          <text:p text:style-name="P477"><text:span text:style-name="T477_1">Masakhane<text:s/>African<text:s/>Languages<text:s/>Hub</text:span><text:span text:style-name="T477_2"><text:s/></text:span></text:p>
        </text:list-item>
        <text:list-item>
          <text:p text:style-name="P478"><text:span text:style-name="T478_1"><text:a xlink:type="simple" xlink:href="https://idrc-crdi.ca/en/what-we-do/projects-we-support/project/asia-ai4d-observatory-policy-and-innovation-network"><text:span text:style-name="T478_2">An<text:s/>AI4D<text:s/>Asia<text:s/>Observatory<text:s/>–<text:s/>Policy<text:s/>and<text:s/>Innovation<text:s/>Network</text:span></text:a></text:span></text:p>
        </text:list-item>
      </text:list>
      <text:p text:style-name="P479"/>
      <text:p text:style-name="P480"><text:span text:style-name="T480_1">AI4D<text:s/>multidisciplinary<text:s/>labs<text:s/>are<text:s/>actively<text:s/>engaged<text:s/>in<text:s/>policy<text:s/>processes<text:s/>–<text:s/>for<text:s/>example,<text:s/>the<text:s/></text:span><text:span text:style-name="T480_2">ALIVE<text:s/>lab<text:s/></text:span><text:span text:style-name="T480_3">was<text:s/>nominated<text:s/>by<text:s/>the<text:s/>government<text:s/>of<text:s/>Senegal</text:span><text:span text:style-name="T480_4"><text:s/>to<text:s/>be<text:s/>a<text:s/>member<text:s/>of<text:s/>and<text:s/></text:span><text:span text:style-name="T480_5">is<text:s/></text:span><text:span text:style-name="T480_6">actively<text:s/>shaping<text:s/>processes<text:s/>related<text:s/>to<text:s/></text:span><text:span text:style-name="T480_7">the<text:s/></text:span><text:span text:style-name="T480_8">Global<text:s/>Network<text:s/>of<text:s/>Centres<text:s/>for<text:s/>Exchange<text:s/>and<text:s/>Cooperation<text:s/>on<text:s/>AI<text:s/>Capacity<text:s/>Building,<text:s/></text:span><text:span text:style-name="T480_9">led<text:s/>by<text:s/>the<text:s/></text:span><text:span text:style-name="T480_10">UN<text:s/>Office<text:s/>for<text:s/>Digital<text:s/>and<text:s/>Emerging<text:s/>Technologies<text:s/>(ODET)</text:span><text:span text:style-name="T480_11">.<text:s/></text:span></text:p>
      <text:p text:style-name="P481"/>
      <text:p text:style-name="P482"><text:span text:style-name="T482_1">Additionally,<text:s/></text:span><text:span text:style-name="T482_2">the<text:s/></text:span><text:span text:style-name="T482_3">programme<text:s/>extended<text:s/>its<text:s/>global<text:s/>presence<text:s/>into<text:s/>Asia<text:s/>with<text:s/>the<text:s/>launch<text:s/>of<text:s/>the</text:span><text:span text:style-name="T482_4"><text:s/></text:span><text:span text:style-name="T482_5">AI4D<text:s/>Asia<text:s/>Observatory</text:span><text:span text:style-name="T482_6">,<text:s/>marking<text:s/>a<text:s/>major<text:s/>step<text:s/>in<text:s/>connecting<text:s/>African<text:s/>and<text:s/>Asian<text:s/>perspectives<text:s/>on<text:s/>equitable<text:s/>AI.<text:s/>Together,<text:s/>these<text:s/>hubs<text:s/>and<text:s/>networks<text:s/>are<text:s/>broadening<text:s/>the<text:s/>programme’s<text:s/>engagement<text:s/>across<text:s/>multiple<text:s/>domains<text:s/>at<text:s/>the<text:s/>intersection<text:s/>of<text:s/>AI<text:s/>-<text:s/>ranging<text:s/>from<text:s/>health,<text:s/>education,<text:s/>and<text:s/>climate<text:s/>resilience<text:s/>to<text:s/>languages,<text:s/>governance,<text:s/>and<text:s/>policy<text:s/>-<text:s/>and<text:s/>convening<text:s/>an<text:s/>increasingly<text:s/>diverse,<text:s/>cross</text:span><text:span text:style-name="T482_7">‑</text:span><text:span text:style-name="T482_8">regional<text:s/>community<text:s/>of<text:s/>researchers,<text:s/>innovators,<text:s/>policymakers,<text:s/>and<text:s/>civil<text:s/>society<text:s/>actors<text:s/>working<text:s/>toward<text:s/>inclusive<text:s/>and<text:s/>responsible<text:s/>AI<text:s/>ecosystems.</text:span></text:p>
      <text:p text:style-name="P483"/>
      <text:p text:style-name="P484"><text:span text:style-name="T484_1">Indicator<text:s/>4.2:</text:span><text:span text:style-name="T484_2"><text:s/></text:span><text:span text:style-name="T484_3">In<text:s/>the<text:s/>second<text:s/>year<text:s/>of<text:s/>its<text:s/>programme,<text:s/>the<text:s/>programme<text:s/></text:span><text:span text:style-name="T484_4">supported<text:s/>7</text:span><text:span text:style-name="T484_5">9</text:span><text:span text:style-name="T484_6"><text:s/>graduate</text:span><text:span text:style-name="T484_7"><text:s/>and<text:s/>post-graduate<text:s/>students,<text:s/>in<text:s/>addition<text:s/>to<text:s/>those<text:s/>supported<text:s/>in<text:s/>its<text:s/>first<text:s/>year.<text:s/>Two<text:s/>students<text:s/>with<text:s/>disabilities<text:s/>were<text:s/>supported,<text:s/>through<text:s/>the<text:s/></text:span><text:span text:style-name="T484_8">Makerere<text:s/>University<text:s/>lab</text:span><text:span text:style-name="T484_9"><text:s/>and<text:s/>the<text:s/></text:span><text:span text:style-name="T484_10">Sexual,<text:s/>Reproductive<text:s/>and<text:s/>Maternal<text:s/>Health<text:s/>Hub<text:s/>in<text:s/>Asia</text:span><text:span text:style-name="T484_11"><text:s/>respectively</text:span><text:span text:style-name="T484_12">,<text:s/>missing<text:s/>the<text:s/>target<text:s/>of<text:s/></text:span><text:span text:style-name="T484_13">7.</text:span><text:span text:style-name="T484_14"><text:s/></text:span><text:span text:style-name="T484_15">In<text:s/>addition,<text:s/>through<text:s/>a<text:s/>call<text:s/>titled<text:s/>AI4D<text:s/>Scholarship<text:s/>Enhancing<text:s/>Doctoral<text:s/>and<text:s/>Early<text:s/>Career<text:s/>Research<text:s/>in<text:s/>Artificial<text:s/>Intelligence<text:s/>(AI)<text:s/>and<text:s/>Machine<text:s/>Learning<text:s/>(ML)<text:s/>in<text:s/>Sub-Saharan<text:s/>Africa<text:s/>by<text:s/>Women<text:s/>Candidates,<text:s/>the<text:s/></text:span><text:span text:style-name="T484_16">African<text:s/>Centre<text:s/>for<text:s/>Technology<text:s/>Studies<text:s/>(ACTS)</text:span><text:span text:style-name="T484_17"><text:s/>provided<text:s/>scholarships<text:s/>to<text:s/>4<text:s/>PhD<text:s/>students<text:s/>and<text:s/>3<text:s/>early<text:s/>career<text:s/>academics<text:s/></text:span><text:span text:style-name="T484_18">(box<text:s/>6)</text:span><text:span text:style-name="T484_19">.</text:span></text:p>
      <text:p text:style-name="P485"/>
      <text:p text:style-name="P486"><text:span text:style-name="T486_1">Indicator<text:s/>4.3:</text:span><text:span text:style-name="T486_2"><text:s/>The<text:s/>programme<text:s/>has<text:s/>made<text:s/></text:span><text:span text:style-name="T486_3">good<text:s/>progress<text:s/>to<text:s/>contribute</text:span><text:span text:style-name="T486_4"><text:s/>to<text:s/>GEDI<text:s/>capacity<text:s/>strengthening<text:s/>across<text:s/>the<text:s/>AI4D<text:s/>community<text:s/>through<text:s/>formal<text:s/>training,<text:s/>scholarships,<text:s/>and<text:s/>regional<text:s/>convening.<text:s/>For<text:s/>example,<text:s/>in<text:s/>September<text:s/>2025,<text:s/></text:span><text:span text:style-name="T486_5">the<text:s/>GRAIN<text:s/>network</text:span><text:span text:style-name="T486_6"><text:s/>hosted<text:s/>a<text:s/>webinar<text:s/>“</text:span><text:span text:style-name="T486_7">Agritech</text:span><text:span text:style-name="T486_8"><text:s/>and<text:s/>Women:<text:s/>What<text:s/>AI<text:s/>Approaches<text:s/>for<text:s/>Greater<text:s/>Inclusion?”,<text:s/>which<text:s/>convened<text:s/>128<text:s/>participants<text:s/>and<text:s/>bilingual<text:s/>panellists<text:s/>who<text:s/>examined<text:s/>how<text:s/>inclusive,<text:s/>locally<text:s/>adapted<text:s/>AI<text:s/>solutions<text:s/>can<text:s/>bolster<text:s/>women’s<text:s/>empowerment<text:s/>in<text:s/>agriculture.<text:s/>The<text:s/>insights<text:s/>and<text:s/>recommendations<text:s/>generated<text:s/>have<text:s/>directly<text:s/>informed<text:s/>ongoing<text:s/>research<text:s/>on<text:s/>the<text:s/>agriculture-gender-AI<text:s/>nexus.<text:s/>In<text:s/>addition,<text:s/>calls<text:s/>for<text:s/>proposals<text:s/>during<text:s/>this<text:s/>reporting<text:s/>period<text:s/>have<text:s/>required<text:s/>projects<text:s/>to<text:s/>explicitly<text:s/>integrate<text:s/>gender<text:s/>equality<text:s/>and<text:s/>disability<text:s/>inclusion<text:s/>in<text:s/>their<text:s/>design,<text:s/>implementation,<text:s/>and<text:s/>outcomes.<text:s/>The<text:s/>Responsible<text:s/>AI<text:s/>and<text:s/>GEDI<text:s/>collaborators<text:s/>initiative,<text:s/>led<text:s/>by<text:s/>the<text:s/></text:span><text:span text:style-name="T486_9">African<text:s/>Centre<text:s/>for<text:s/>Technology<text:s/>Studies</text:span><text:span text:style-name="T486_10"><text:s/>with<text:s/>support<text:s/>from<text:s/></text:span><text:span text:style-name="T486_11">Gender<text:s/>at<text:s/>Work<text:s/>and<text:s/>Ladysmith</text:span><text:span text:style-name="T486_12">,<text:s/>has<text:s/>been<text:s/>providing<text:s/>tailored<text:s/>support<text:s/>to<text:s/>13<text:s/>innovators<text:s/>on<text:s/>an<text:s/>ongoing<text:s/>basis,<text:s/>exploring<text:s/>collaboratively<text:s/>how<text:s/>to<text:s/>integrate<text:s/>intersectional<text:s/>inclusion<text:s/>considerations<text:s/>into<text:s/>AI<text:s/>development.<text:s/>This<text:s/>will<text:s/>scale<text:s/>up<text:s/>further<text:s/>in<text:s/>the<text:s/>coming<text:s/>year.</text:span></text:p>
      <text:p text:style-name="P487"/>
      <table:table table:style-name="Table19">
        <table:table-column table:style-name="Column54"/>
        <table:table-row table:style-name="Row52">
          <table:table-cell table:style-name="Cell147">
            <text:p text:style-name="P488"><text:span text:style-name="T488_1">Box<text:s/></text:span><text:span text:style-name="T488_2">6</text:span><text:span text:style-name="T488_3">:<text:s/>PhD<text:s/>project<text:s/>at<text:s/>Makerere<text:s/>University:<text:s/>Predicting<text:s/>HIV<text:s/>Treatment<text:s/>Failure<text:s/>in<text:s/>Uganda:<text:s/>A<text:s/>Data-Driven<text:s/>Lifeline</text:span></text:p>
          </table:table-cell>
        </table:table-row>
        <table:table-row table:style-name="Row53">
          <table:table-cell table:style-name="Cell148">
            <text:p text:style-name="P489"/>
            <text:p text:style-name="P490"><draw:frame svg:x="0cm" svg:y="0.007cm" svg:width="3.309cm" svg:height="3.309cm" draw:style-name="FR9" text:anchor-type="char" draw:z-index="7"><draw:image xlink:href="Pictures/image7.jpeg" xlink:type="simple" xlink:show="embed" xlink:actuate="onLoad"/><svg:desc>Profile photo of Maria Namaganda</svg:desc></draw:frame><text:span text:style-name="T490_1">Maria<text:s/>Namaganda’s</text:span><text:span text:style-name="T490_2"><text:s/>PhD<text:s/>research,<text:s/>supported<text:s/>through<text:s/>the<text:s/>Lab<text:s/>for<text:s/>Ethics,<text:s/>Policy<text:s/>and<text:s/>Scaling<text:s/>of<text:s/>AI<text:s/>(LEPSAI),<text:s/>applies<text:s/>machine<text:s/>learning<text:s/>to<text:s/>a<text:s/>decade<text:s/>of<text:s/>clinical<text:s/>data<text:s/>from<text:s/>over<text:s/>54,000<text:s/>HIV<text:s/>patients<text:s/>across<text:s/>11<text:s/>centres<text:s/>of<text:s/></text:span><text:span text:style-name="T490_3"><text:a xlink:type="simple" xlink:href="https://tasouganda.org/"><text:span text:style-name="T490_4">TASO<text:s/>Uganda,</text:span></text:a></text:span><text:span text:style-name="T490_5"><text:s/>the<text:s/>country’s<text:s/>longest-standing<text:s/>HIV<text:s/>care<text:s/>provider.<text:s/>Her<text:s/>model<text:s/>identifies<text:s/>individuals<text:s/>at<text:s/>risk<text:s/>of<text:s/>virological<text:s/>failure,<text:s/>enabling<text:s/>early<text:s/>interventions<text:s/>and<text:s/>targeted<text:s/>drug<text:s/>resistance<text:s/>testing.<text:s/></text:span><text:span text:style-name="T490_6">This<text:s/></text:span><text:span text:style-name="T490_7">innovation<text:s/>could<text:s/>directly<text:s/>improve<text:s/>outcomes<text:s/>for<text:s/>thousands<text:s/></text:span><text:span text:style-name="T490_8">of<text:s/>people</text:span><text:span text:style-name="T490_9"><text:s/>-<text:s/>especially<text:s/>in<text:s/>resource-limited<text:s/>settings<text:s/>where<text:s/>genotypic<text:s/>testing<text:s/>is<text:s/>inaccessible.<text:s/>By<text:s/>integrating<text:s/>predictive<text:s/>tools<text:s/>into<text:s/>clinical<text:s/>workflows,<text:s/>the<text:s/>model<text:s/>has<text:s/>potential<text:s/>to<text:s/>scale<text:s/>nationally,<text:s/>benefiting<text:s/>both<text:s/>patients<text:s/>and<text:s/>health<text:s/>systems.<text:s/>This<text:s/>work<text:s/>exemplifies<text:s/>how<text:s/>AI<text:s/>can<text:s/>accelerate<text:s/>progress<text:s/>toward<text:s/>SDG<text:s/>3<text:s/>and<text:s/>the<text:s/>UNAIDS<text:s/>95-95-95<text:s/>targets,<text:s/>while<text:s/>building<text:s/>local<text:s/>expertise<text:s/>in<text:s/>data<text:s/>science<text:s/>and<text:s/>public<text:s/>health<text:s/>innovation.</text:span></text:p>
          </table:table-cell>
        </table:table-row>
      </table:table>
      <text:p text:style-name="P491"/>
      <text:p text:style-name="P492"/>
      <table:table table:style-name="Table20">
        <table:table-column table:style-name="Column55"/>
        <table:table-row table:style-name="Row54">
          <table:table-cell table:style-name="Cell149">
            <text:p text:style-name="P493"><text:span text:style-name="T493_1">Box<text:s/></text:span><text:span text:style-name="T493_2">7</text:span><text:span text:style-name="T493_3">:<text:s/>An<text:s/>African</text:span><text:span text:style-name="T493_4">‑</text:span><text:span text:style-name="T493_5">led<text:s/>ecosystem<text:s/>for<text:s/>language</text:span><text:span text:style-name="T493_6">‑</text:span><text:span text:style-name="T493_7">inclusive<text:s/>AI</text:span></text:p>
          </table:table-cell>
        </table:table-row>
        <table:table-row table:style-name="Row55">
          <table:table-cell table:style-name="Cell150">
            <text:p text:style-name="P494"><draw:frame svg:x="0.201cm" svg:y="0.39cm" svg:width="7.676cm" svg:height="4.32cm" draw:style-name="FR10" text:anchor-type="char" draw:z-index="6"><draw:image xlink:href="Pictures/image8.png" xlink:type="simple" xlink:show="embed" xlink:actuate="onLoad"/></draw:frame></text:p>
            <text:p text:style-name="P495"><text:span text:style-name="T495_1">Current<text:s/>estimates<text:s/>suggest<text:s/>that<text:s/></text:span><text:span text:style-name="T495_2">less<text:s/>than<text:s/>1%<text:s/>of<text:s/>global<text:s/>AI<text:s/>training<text:s/>data<text:s/>includes<text:s/>African<text:s/>languages</text:span><text:span text:style-name="T495_3">,<text:s/>with<text:s/>existing<text:s/>datasets<text:s/>often<text:s/>fragmented,<text:s/>inconsistent,<text:s/>or<text:s/>inaccessible.<text:s/>These<text:s/>constraints<text:s/>continue<text:s/>to<text:s/>limit<text:s/>the<text:s/>ability<text:s/>of<text:s/>innovators<text:s/>across<text:s/>the<text:s/>Global<text:s/>South<text:s/>to<text:s/>develop<text:s/>and<text:s/>scale<text:s/>AI<text:s/>solutions,<text:s/>risking<text:s/>the<text:s/>further<text:s/>entrenchment<text:s/>of<text:s/>global<text:s/>digital<text:s/>inequalities.</text:span></text:p>
            <text:p text:style-name="P496"/>
            <text:p text:style-name="P497"><text:span text:style-name="T497_1">The<text:s/>Masakhane<text:s/>African<text:s/>Languages<text:s/>Hub<text:s/>is<text:s/>one<text:s/>of<text:s/>the<text:s/>most<text:s/>ambitious<text:s/>initiatives<text:s/>globally<text:s/>to<text:s/>address<text:s/>the<text:s/>systemic<text:s/></text:span><text:span text:style-name="T497_2">underrepresentation</text:span><text:span text:style-name="T497_3"><text:s/>of<text:s/>African<text:s/>languages<text:s/>in<text:s/>artificial<text:s/>intelligence.</text:span><text:span text:style-name="T497_4"><text:s/>Designed<text:s/>to<text:s/>unlock<text:s/>the<text:s/>potential<text:s/>of<text:s/>AI<text:s/>for<text:s/>more<text:s/>than<text:s/>700<text:s/>million<text:s/>people<text:s/>across<text:s/>over<text:s/>40<text:s/>African<text:s/>languages,<text:s/>the<text:s/>Hub<text:s/>is<text:s/>building<text:s/>a<text:s/>sustainable,<text:s/>African</text:span><text:span text:style-name="T497_5"><text:s/></text:span><text:span text:style-name="T497_6">led<text:s/>ecosystem<text:s/>for<text:s/>equitable<text:s/>and<text:s/>culturally<text:s/>grounded<text:s/>AI<text:s/>development.<text:s/>It<text:s/>is<text:s/>supported<text:s/>through<text:s/>strong<text:s/>engagement<text:s/>from<text:s/>the<text:s/>AI4D<text:s/>Funders<text:s/>Collaborative<text:s/>and<text:s/>aligned<text:s/>with<text:s/>complementary<text:s/>investments<text:s/>by<text:s/>partners<text:s/>including<text:s/>Google.org<text:s/>and<text:s/>the<text:s/>Gates<text:s/>Foundation.</text:span></text:p>
            <text:p text:style-name="P498"/>
            <text:p text:style-name="P499"><text:span text:style-name="T499_1">At<text:s/>its<text:s/>core,<text:s/>the<text:s/>Hub<text:s/>comprises<text:s/>a<text:s/></text:span><text:span text:style-name="T499_2">portfolio<text:s/>of<text:s/>four<text:s/>interlinked<text:s/>projects<text:s/>led<text:s/>by<text:s/>the<text:s/></text:span><text:span text:style-name="T499_3"><text:a xlink:type="simple" xlink:href="https://www.masakhane.io/"><text:span text:style-name="T499_4">Masakhane<text:s/>Research<text:s/>Foundation</text:span></text:a></text:span><text:span text:style-name="T499_5">,<text:s/>each<text:s/>targeting<text:s/>a<text:s/>critical<text:s/>gap<text:s/>in<text:s/>African<text:s/>language<text:s/>AI.<text:s/>Together,<text:s/>these<text:s/>projects<text:s/>address<text:s/></text:span><text:span text:style-name="T499_6">longstanding</text:span><text:span text:style-name="T499_7"><text:s/>structural<text:s/>inequalities<text:s/>in<text:s/>natural<text:s/>language<text:s/>processing<text:s/>(NLP),<text:s/>text</text:span><text:span text:style-name="T499_8"><text:s/></text:span><text:span text:style-name="T499_9">to</text:span><text:span text:style-name="T499_10"><text:s/></text:span><text:span text:style-name="T499_11">speech</text:span><text:span text:style-name="T499_12">,<text:s/>and<text:s/></text:span><text:span text:style-name="T499_13">voice</text:span><text:span text:style-name="T499_14"><text:s/></text:span><text:span text:style-name="T499_15">to</text:span><text:span text:style-name="T499_16"><text:s/></text:span><text:span text:style-name="T499_17">voice</text:span><text:span text:style-name="T499_18"><text:s/>technologies—fields<text:s/>in<text:s/>which<text:s/>African<text:s/>languages<text:s/>remain<text:s/>largely<text:s/>absent<text:s/>despite<text:s/>Africa<text:s/>accounting<text:s/>for<text:s/></text:span><text:span text:style-name="T499_19">one<text:s/>seventh</text:span><text:span text:style-name="T499_20"><text:s/>of<text:s/>the<text:s/>global<text:s/>population.</text:span></text:p>
            <text:p text:style-name="P500"/>
            <text:p text:style-name="P501"><text:span text:style-name="T501_1">The<text:s/>initiative<text:s/>combines<text:s/></text:span><text:span text:style-name="T501_2">high</text:span><text:span text:style-name="T501_3"><text:s/></text:span><text:span text:style-name="T501_4">impact<text:s/>technical<text:s/>delivery<text:s/>with<text:s/>community</text:span><text:span text:style-name="T501_5"><text:s/></text:span><text:span text:style-name="T501_6">driven,<text:s/>locally<text:s/>owned<text:s/>approaches</text:span><text:span text:style-name="T501_7">.<text:s/>A<text:s/>flagship<text:s/>output<text:s/>will<text:s/>be<text:s/>the<text:s/>first<text:s/>comprehensive,<text:s/></text:span><text:span text:style-name="T501_8">evidence-based</text:span><text:span text:style-name="T501_9"><text:s/>mapping<text:s/>of<text:s/>the<text:s/>African<text:s/>Language<text:s/>Technology<text:s/>Landscape,<text:s/>creating<text:s/>a<text:s/>publicly<text:s/>accessible<text:s/>index<text:s/>of<text:s/>datasets,<text:s/>tools,<text:s/>and<text:s/>models.<text:s/>This<text:s/>will,<text:s/>for<text:s/>the<text:s/>first<text:s/>time,<text:s/>make<text:s/>visible<text:s/>the<text:s/>breadth<text:s/>and<text:s/>diversity<text:s/>of<text:s/>African<text:s/>language<text:s/>AI<text:s/>assets<text:s/>and<text:s/>provide<text:s/>a<text:s/>foundation<text:s/>for<text:s/>coordinated<text:s/>investment,<text:s/>research,<text:s/>and<text:s/>innovation.</text:span></text:p>
            <text:p text:style-name="P502"/>
            <text:p text:style-name="P503"><text:span text:style-name="T503_1">A<text:s/>defining<text:s/>feature<text:s/>of<text:s/>the<text:s/>Hub<text:s/>is<text:s/>its<text:s/></text:span><text:span text:style-name="T503_2">explicit<text:s/>commitment<text:s/>to<text:s/>gender<text:s/>equity,<text:s/>linguistic<text:s/>diversity,<text:s/>and<text:s/>open<text:s/>digital<text:s/>public<text:s/>goods</text:span><text:span text:style-name="T503_3">.<text:s/>All<text:s/>projects<text:s/>are<text:s/>designed<text:s/>to<text:s/>ensure<text:s/>intentional<text:s/>representation<text:s/>across<text:s/>speakers,<text:s/>dialects,<text:s/>content<text:s/>types,<text:s/>and<text:s/>use<text:s/>cases,<text:s/>embedding<text:s/>inclusion<text:s/>into<text:s/>the<text:s/>creation<text:s/>of<text:s/>foundational<text:s/>AI<text:s/>infrastructure<text:s/>rather<text:s/>than<text:s/>treating<text:s/>it<text:s/>as<text:s/>an<text:s/>add</text:span><text:span text:style-name="T503_4">on.</text:span></text:p>
            <text:p text:style-name="P504"/>
            <text:p text:style-name="P505"><text:span text:style-name="T505_1">By<text:s/>directly<text:s/>addressing<text:s/>these<text:s/>structural<text:s/>challenges,<text:s/>the<text:s/>Masakhane<text:s/>African<text:s/>Languages<text:s/>Hub<text:s/>is<text:s/>laying<text:s/>the<text:s/>groundwork<text:s/>for<text:s/>an<text:s/>ecosystem<text:s/>in<text:s/>which<text:s/></text:span><text:span text:style-name="T505_2">African<text:s/>AI<text:s/>technologies<text:s/>are<text:s/>developed<text:s/>locally,<text:s/>scaled<text:s/>globally,<text:s/>and<text:s/>rooted<text:s/>in<text:s/>community<text:s/>needs<text:s/>and<text:s/>knowledge<text:s/>systems</text:span><text:span text:style-name="T505_3">—positioning<text:s/>African<text:s/>languages<text:s/>and<text:s/>voices<text:s/>at<text:s/>the<text:s/>centre<text:s/>of<text:s/>the<text:s/>future<text:s/>AI<text:s/>landscape.</text:span></text:p>
          </table:table-cell>
        </table:table-row>
      </table:table>
      <text:p text:style-name="P506"/>
      <text:p text:style-name="P507"><text:span text:style-name="T507_1">Describe<text:s/>any<text:s/>changes<text:s/>to<text:s/>this<text:s/>output<text:s/>during<text:s/>the<text:s/>past<text:s/>year,<text:s/>and<text:s/>any<text:s/>planned<text:s/>changes<text:s/></text:span><text:span text:style-name="T507_2">as<text:s/>a<text:s/>result<text:s/>of</text:span><text:span text:style-name="T507_3"><text:s/>this<text:s/>review</text:span><text:span text:style-name="T507_4">.</text:span></text:p>
      <text:p text:style-name="P508"/>
      <text:p text:style-name="P509"><text:span text:style-name="T509_1">There<text:s/>were<text:s/>no<text:s/>changes<text:s/>to<text:s/>this<text:s/>output<text:s/>during<text:s/>the<text:s/>past<text:s/>year</text:span><text:span text:style-name="T509_2">;<text:s/>milestones<text:s/>for<text:s/>next<text:s/>year<text:s/>will<text:s/>need<text:s/>to<text:s/>be<text:s/>revised<text:s/>to<text:s/>make<text:s/>them<text:s/>ambitious.<text:s/></text:span></text:p>
      <text:p text:style-name="P510"><text:span text:style-name="T510_1">For<text:s/>the<text:s/>next<text:s/>reporting<text:s/>year,<text:s/>we’ll</text:span><text:span text:style-name="T510_2"><text:s/>explore<text:s/>if<text:s/>we<text:s/>can<text:s/>report<text:s/>on<text:s/>the<text:s/>effect<text:s/>of<text:s/>the<text:s/>in-depth<text:s/>GEDI<text:s/>training<text:s/>provided<text:s/>by<text:s/>the<text:s/>African<text:s/>Centre<text:s/>for<text:s/>Technology<text:s/>Studies.</text:span></text:p>
      <text:p text:style-name="P511"/>
      <text:p text:style-name="P512"><text:span text:style-name="T51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513"/>
      <text:p text:style-name="P514"><text:span text:style-name="T514_1">The<text:s/>recommendation<text:s/>to<text:s/>offer<text:s/>a<text:s/>streamlined<text:s/>sociotechnical<text:s/>responsible<text:s/>AI<text:s/>mentoring<text:s/>approach<text:s/>to<text:s/>AI4D<text:s/>labs<text:s/>is<text:s/>ongoing.</text:span><text:span text:style-name="T514_2"><text:s/>During<text:s/>the<text:s/>reporting<text:s/>period,<text:s/>the<text:s/>programme<text:s/>advanced<text:s/>the<text:s/>design<text:s/>and<text:s/>early<text:s/>implementation<text:s/>of<text:s/>a<text:s/>more<text:s/>focused,<text:s/>technically<text:s/>grounded<text:s/>mentoring<text:s/>offer<text:s/>tailored<text:s/>to<text:s/>the<text:s/>needs<text:s/>of<text:s/>AI4D<text:s/>labs.<text:s/>This<text:s/>work<text:s/>sought<text:s/>to<text:s/>embed<text:s/>GEDI<text:s/>considerations<text:s/>more<text:s/>directly<text:s/>into<text:s/>researchers’<text:s/>and<text:s/>innovators’<text:s/>day</text:span><text:span text:style-name="T514_3">-</text:span><text:span text:style-name="T514_4">to</text:span><text:span text:style-name="T514_5">-</text:span><text:span text:style-name="T514_6">day<text:s/>technical<text:s/>practice,<text:s/>rather<text:s/>than<text:s/>positioning<text:s/>responsible<text:s/>AI<text:s/>mentoring<text:s/>as<text:s/>a<text:s/>standalone<text:s/>or<text:s/>abstract<text:s/>training<text:s/>activity.</text:span></text:p>
      <text:p text:style-name="P515"/>
      <text:p text:style-name="P516"><text:span text:style-name="T516_1">Le</text:span><text:span text:style-name="T516_2">arning</text:span><text:span text:style-name="T516_3"><text:s/>1:<text:s/>Inclusion<text:s/>gaps<text:s/>persist<text:s/>despite<text:s/>strong<text:s/>institutional<text:s/>capacity</text:span></text:p>
      <text:p text:style-name="P517"><text:span text:style-name="T517_1">This<text:s/>output<text:s/>did<text:s/>not<text:s/>fully<text:s/>meet<text:s/>its<text:s/>disability<text:s/>inclusion<text:s/>target,<text:s/>indicating<text:s/>that<text:s/>inclusion<text:s/>of<text:s/>persons<text:s/>with<text:s/>disabilities<text:s/>requires<text:s/>more<text:s/>sustained<text:s/>and<text:s/>intentional<text:s/>engagement<text:s/>at<text:s/>lab<text:s/>level.<text:s/>At<text:s/>the<text:s/>same<text:s/>time,<text:s/>experience<text:s/>confirms<text:s/>that<text:s/></text:span><text:span text:style-name="T517_2">investment<text:s/>in<text:s/>AI4D<text:s/>multidisciplinary<text:s/>labs<text:s/>delivers<text:s/>long</text:span><text:span text:style-name="T517_3"><text:s/></text:span><text:span text:style-name="T517_4">term<text:s/>value</text:span><text:span text:style-name="T517_5">,<text:s/></text:span><text:span text:style-name="T517_6">building<text:s/>durable<text:s/>infrastructure,<text:s/>leadership,<text:s/>and<text:s/>skills.<text:s/>Many<text:s/>of<text:s/>the<text:s/>programme’s<text:s/>most<text:s/>significant<text:s/>impacts</text:span><text:span text:style-name="T517_7"><text:s/>-<text:s/></text:span><text:span text:style-name="T517_8">such<text:s/>as<text:s/>lab<text:s/>leaders<text:s/>shaping<text:s/>national<text:s/>AI<text:s/>policy</text:span><text:span text:style-name="T517_9"><text:s/>-<text:s/></text:span><text:span text:style-name="T517_10">are<text:s/>enabled<text:s/>by<text:s/>these<text:s/>institutional<text:s/>platforms<text:s/>rather<text:s/>than<text:s/>short</text:span><text:span text:style-name="T517_11"><text:s/></text:span><text:span text:style-name="T517_12">term<text:s/>outputs.</text:span></text:p>
      <text:p text:style-name="P518"/>
      <text:p text:style-name="P519"><text:span text:style-name="T519_1">Recommendation</text:span><text:span text:style-name="T519_2">s</text:span><text:span text:style-name="T519_3"><text:line-break/></text:span><text:span text:style-name="T519_4">The<text:s/>programme<text:s/>should<text:s/></text:span><text:span text:style-name="T519_5">work<text:s/>more<text:s/>closely<text:s/>with<text:s/>multidisciplinary<text:s/>labs<text:s/>to<text:s/>strengthen<text:s/>disability<text:s/>inclusion</text:span><text:span text:style-name="T519_6">,<text:s/>ensuring<text:s/>inclusive<text:s/>design<text:s/>and<text:s/>participation<text:s/>are<text:s/>embedded<text:s/>more<text:s/>systematically<text:s/>across<text:s/>lab<text:s/>activities.</text:span><text:span text:style-name="T519_7"><text:s/></text:span><text:span text:style-name="T519_8">Timeline:</text:span><text:span text:style-name="T519_9"><text:s/>By<text:s/>the<text:s/>next<text:s/>Annual<text:s/>Review.</text:span></text:p>
      <text:p text:style-name="P520"/>
      <text:p text:style-name="P521"><text:span text:style-name="T521_1">L</text:span><text:span text:style-name="T521_2">earning</text:span><text:span text:style-name="T521_3"><text:s/></text:span><text:span text:style-name="T521_4">2:<text:s/>Compute<text:s/>and<text:s/>data<text:s/>constraints<text:s/>are<text:s/></text:span><text:span text:style-name="T521_5">now<text:s/></text:span><text:span text:style-name="T521_6">binding<text:s/>for<text:s/>scale</text:span></text:p>
      <text:p text:style-name="P522"><text:span text:style-name="T522_1">As<text:s/>AI<text:s/>research<text:s/>ambitions<text:s/>increase,<text:s/>particularly<text:s/>around<text:s/>largescale<text:s/>language<text:s/>models,<text:s/>computational<text:s/>capacity<text:s/>has<text:s/>emerged<text:s/>as<text:s/>a<text:s/>critical<text:s/>bottleneck<text:s/>across<text:s/>AI4D<text:s/>labs.<text:s/>Persistent<text:s/>gaps<text:s/>in<text:s/>access<text:s/>to<text:s/>high</text:span><text:span text:style-name="T522_2"><text:s/></text:span><text:span text:style-name="T522_3">quality,<text:s/>context</text:span><text:span text:style-name="T522_4"><text:s/></text:span><text:span text:style-name="T522_5">appropriate<text:s/>data<text:s/>further<text:s/>constrain<text:s/>progress,<text:s/>highlighting<text:s/>the<text:s/>need<text:s/>for<text:s/>coordinated,<text:s/>system</text:span><text:span text:style-name="T522_6"><text:s/></text:span><text:span text:style-name="T522_7">level<text:s/>investment.</text:span></text:p>
      <text:p text:style-name="P523"><text:span text:style-name="T523_1">Programme<text:s/>experience<text:s/>shows<text:s/>that<text:s/>collective<text:s/>action<text:s/>through<text:s/>the<text:s/>Funders<text:s/>Collaborative<text:s/>can<text:s/>effectively<text:s/>address<text:s/>these<text:s/>shared<text:s/>constraints.<text:s/>This<text:s/>was<text:s/>demonstrated<text:s/>through<text:s/>the<text:s/>validation<text:s/>workshop<text:s/>that<text:s/>informed<text:s/>the<text:s/>Africa<text:s/>Compute<text:s/>Initiative,<text:s/>and<text:s/>through<text:s/>the<text:s/>launch<text:s/>of<text:s/>the<text:s/>Masakhane<text:s/>African<text:s/>Languages<text:s/>Hub</text:span><text:span text:style-name="T523_2">,<text:s/></text:span><text:span text:style-name="T523_3">both<text:s/>of<text:s/>which<text:s/>aligned<text:s/>multiple<text:s/>funders<text:s/>around<text:s/></text:span><text:span text:style-name="T523_4">long<text:s/>term</text:span><text:span text:style-name="T523_5">,<text:s/>complementary<text:s/>investments.</text:span></text:p>
      <text:p text:style-name="P524"/>
      <text:p text:style-name="P525"><text:span text:style-name="T525_1">Recommendation</text:span><text:span text:style-name="T525_2">s</text:span><text:span text:style-name="T525_3"><text:line-break/></text:span><text:span text:style-name="T525_4">Building<text:s/>on<text:s/>these<text:s/>lessons,<text:s/>members<text:s/>of<text:s/>the<text:s/>AI4D<text:s/>Funders<text:s/>Collaborative<text:s/>should<text:s/>deepen<text:s/>coordinated<text:s/>investment<text:s/>in<text:s/>shared<text:s/>AI<text:s/>infrastructure,<text:s/>including<text:s/>compute,<text:s/>data,<text:s/>and<text:s/>emerging<text:s/>areas<text:s/>such<text:s/>as<text:s/>AI<text:s/>for<text:s/>Science.<text:s/>Strong<text:s/>linkages<text:s/>between<text:s/>FCDO’s<text:s/>AI<text:s/>for<text:s/>Scientific<text:s/>Breakthroughs,<text:s/>AI<text:s/>for<text:s/>Science<text:s/>initiative<text:s/>and<text:s/>AI4D<text:s/>will<text:s/>be<text:s/>essential<text:s/>to<text:s/>ensure<text:s/>coherence<text:s/>and<text:s/>responsible<text:s/>adoption.</text:span><text:span text:style-name="T525_5"><text:s/></text:span><text:span text:style-name="T525_6">Timeline</text:span><text:span text:style-name="T525_7">:<text:s/>Co</text:span><text:span text:style-name="T525_8">creation<text:s/>of<text:s/>a<text:s/>potential<text:s/>AI<text:s/>for<text:s/>Science<text:s/>initiative<text:s/>by<text:s/>Q1<text:s/>2026/27.</text:span></text:p>
      <text:p text:style-name="P526"/>
      <text:p text:style-name="P527"><text:span text:style-name="T527_1">Le</text:span><text:span text:style-name="T527_2">arning</text:span><text:span text:style-name="T527_3"><text:s/></text:span><text:span text:style-name="T527_4">3:<text:s/>System</text:span><text:span text:style-name="T527_5"><text:s/></text:span><text:span text:style-name="T527_6">level<text:s/>impact<text:s/>depends<text:s/>on<text:s/>strong<text:s/>coordination<text:s/>and<text:s/>governance</text:span></text:p>
      <text:p text:style-name="P528"><text:span text:style-name="T528_1">Experience<text:s/>with<text:s/>compute<text:s/>and<text:s/>language<text:s/>initiatives<text:s/>has<text:s/>demonstrated<text:s/>that<text:s/>no<text:s/>single<text:s/>funder<text:s/>or<text:s/>programme<text:s/>can<text:s/>address<text:s/>systemic<text:s/>AI<text:s/>ecosystem<text:s/>constraints<text:s/>alone.<text:s/>Where<text:s/>coordination<text:s/>has<text:s/>been<text:s/>strong,<text:s/>the<text:s/>Funders<text:s/>Collaborative<text:s/>has<text:s/>enabled<text:s/>joined</text:span><text:span text:style-name="T528_2"><text:s/></text:span><text:span text:style-name="T528_3">up,<text:s/>long</text:span><text:span text:style-name="T528_4"><text:s/></text:span><text:span text:style-name="T528_5">term<text:s/>solutions;<text:s/>where<text:s/>objectives<text:s/>and<text:s/>processes<text:s/>are<text:s/>less<text:s/>clear,<text:s/>opportunities<text:s/>for<text:s/>collective<text:s/>impact<text:s/>risk<text:s/>being<text:s/>diluted.</text:span></text:p>
      <text:p text:style-name="P529"/>
      <text:p text:style-name="P530"><text:span text:style-name="T530_1">Recommendation</text:span><text:span text:style-name="T530_2">s</text:span><text:span text:style-name="T530_3"><text:line-break/></text:span><text:span text:style-name="T530_4">To<text:s/>strengthen<text:s/>the<text:s/>effectiveness<text:s/>of<text:s/>the<text:s/>Funders<text:s/>Collaborative,<text:s/>the<text:s/>programme<text:s/>should<text:s/>support<text:s/>the<text:s/>development<text:s/>of<text:s/>clearer<text:s/>objectives,<text:s/>a<text:s/>structured<text:s/>workplan,<text:s/>and<text:s/>streamlined<text:s/>onboarding<text:s/>for<text:s/>new<text:s/>partners,<text:s/>alongside<text:s/>a<text:s/>review<text:s/>of<text:s/>governance<text:s/>arrangements<text:s/>and<text:s/>the<text:s/>role<text:s/>of<text:s/>the<text:s/>Secretariat<text:s/>to<text:s/>support<text:s/>effective<text:s/>coordination,<text:s/></text:span><text:span text:style-name="T530_5">decision<text:s/>making</text:span><text:span text:style-name="T530_6">,<text:s/>and<text:s/>mobilisation<text:s/>of<text:s/></text:span><text:span text:style-name="T530_7">co-funding</text:span><text:span text:style-name="T530_8">.<text:s/></text:span><text:span text:style-name="T530_9">Timeline:</text:span><text:span text:style-name="T530_10"><text:s/>Q2-Q3<text:s/>2026/27.</text:span></text:p>
      <text:p text:style-name="P531"/>
      <table:table table:style-name="Table21"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row table:style-name="Row56">
          <table:table-cell table:style-name="Cell151">
            <text:p text:style-name="P532"><text:span text:style-name="T532_1">Output<text:s/>Title </text:span><text:span text:style-name="T532_2"> </text:span></text:p>
          </table:table-cell>
          <table:table-cell table:style-name="Cell152" table:number-columns-spanned="4">
            <text:p text:style-name="P533"><text:span text:style-name="T533_1">Responsible<text:s/>AI<text:s/>Innovations,<text:s/>using<text:s/>both cutting<text:s/>edge and<text:s/>established<text:s/>AI<text:s/>solutions,<text:s/>are<text:s/>generated<text:s/>that<text:s/>address<text:s/>development<text:s/>challenge</text:span><text:span text:style-name="T533_2">s</text:span></text:p>
          </table:table-cell>
          <table:covered-table-cell/>
          <table:covered-table-cell/>
          <table:covered-table-cell/>
        </table:table-row>
        <table:table-row table:style-name="Row57">
          <table:table-cell table:style-name="Cell153" table:number-columns-spanned="2">
            <text:p text:style-name="P534"><text:span text:style-name="T534_1">Output<text:s/>number: </text:span><text:span text:style-name="T534_2"> </text:span></text:p>
          </table:table-cell>
          <table:covered-table-cell/>
          <table:table-cell table:style-name="Cell154">
            <text:p text:style-name="P535"><text:span text:style-name="T535_1">5</text:span><text:span text:style-name="T535_2"> </text:span></text:p>
          </table:table-cell>
          <table:table-cell table:style-name="Cell155">
            <text:p text:style-name="P536"><text:span text:style-name="T536_1">Output<text:s/>Score: </text:span><text:span text:style-name="T536_2"> </text:span></text:p>
          </table:table-cell>
          <table:table-cell table:style-name="Cell156">
            <text:p text:style-name="P537"><text:span text:style-name="T537_1"> </text:span><text:span text:style-name="T537_2"><text:s/></text:span><text:span text:style-name="T537_3">A+</text:span><text:span text:style-name="T537_4"><text:s/></text:span></text:p>
            <text:p text:style-name="P538"/>
            <text:p text:style-name="P539"/>
          </table:table-cell>
        </table:table-row>
        <table:table-row table:style-name="Row58">
          <table:table-cell table:style-name="Cell157" table:number-columns-spanned="2">
            <text:p text:style-name="P540"><text:span text:style-name="T540_1">Impact<text:s/>weighting<text:s/>(%):  </text:span><text:span text:style-name="T540_2"> </text:span></text:p>
          </table:table-cell>
          <table:covered-table-cell/>
          <table:table-cell table:style-name="Cell158">
            <text:p text:style-name="P541"><text:span text:style-name="T541_1">16%</text:span><text:span text:style-name="T541_2"> </text:span></text:p>
          </table:table-cell>
          <table:table-cell table:style-name="Cell159">
            <text:p text:style-name="P542"><text:span text:style-name="T542_1">Weighting<text:s/>revised<text:s/>since<text:s/>last AR? </text:span><text:span text:style-name="T542_2"> </text:span></text:p>
          </table:table-cell>
          <table:table-cell table:style-name="Cell160">
            <text:p text:style-name="P543"><text:span text:style-name="T543_1">Yes</text:span></text:p>
          </table:table-cell>
        </table:table-row>
      </table:table>
      <text:p text:style-name="P544"/>
      <table:table table:style-name="Table22">
        <table:table-column table:style-name="Column61"/>
        <table:table-column table:style-name="Column62"/>
        <table:table-column table:style-name="Column63"/>
        <table:table-row table:style-name="Row59">
          <table:table-cell table:style-name="Cell161">
            <text:p text:style-name="P545"><text:span text:style-name="T545_1">Indicator(s)</text:span></text:p>
          </table:table-cell>
          <table:table-cell table:style-name="Cell162">
            <text:p text:style-name="P546"><text:span text:style-name="T546_1">Milestone(s)<text:s/>for<text:s/>this<text:s/>review</text:span></text:p>
          </table:table-cell>
          <table:table-cell table:style-name="Cell163">
            <text:p text:style-name="P547"><text:span text:style-name="T547_1">Progress<text:s/></text:span></text:p>
          </table:table-cell>
        </table:table-row>
        <table:table-row table:style-name="Row60">
          <table:table-cell table:style-name="Cell164">
            <text:p text:style-name="P548"><text:span text:style-name="T548_1">5.1<text:s/>Number<text:s/>of<text:s/>responsible<text:s/>AI<text:s/>innovations<text:s/>which<text:s/>specifically<text:s/>promote<text:s/>climate<text:s/>resilience</text:span></text:p>
          </table:table-cell>
          <table:table-cell table:style-name="Cell165">
            <text:p text:style-name="P549"><text:span text:style-name="T549_1">3</text:span></text:p>
          </table:table-cell>
          <table:table-cell table:style-name="Cell166">
            <text:p text:style-name="P550"><text:span text:style-name="T550_1">Moderately<text:s/>exceeded</text:span><text:span text:style-name="T550_2">:<text:s/>4<text:s/>(4<text:s/>in<text:s/>the<text:s/>last<text:s/>reporting<text:s/>year)</text:span></text:p>
          </table:table-cell>
        </table:table-row>
        <table:table-row table:style-name="Row61">
          <table:table-cell table:style-name="Cell167">
            <text:p text:style-name="P551"><text:span text:style-name="T551_1">5.2<text:s/>Number<text:s/>of<text:s/>responsible<text:s/>AI<text:s/>innovations<text:s/>which<text:s/>specifically<text:s/>promote<text:s/>global<text:s/>health</text:span></text:p>
          </table:table-cell>
          <table:table-cell table:style-name="Cell168">
            <text:p text:style-name="P552"><text:span text:style-name="T552_1">62</text:span></text:p>
          </table:table-cell>
          <table:table-cell table:style-name="Cell169">
            <text:p text:style-name="P553"><text:span text:style-name="T553_1">Moderately<text:s/>exceeded</text:span><text:span text:style-name="T553_2">:<text:s/>65<text:s/>(8<text:s/>in<text:s/>the<text:s/>last<text:s/>reporting<text:s/>year)</text:span></text:p>
          </table:table-cell>
        </table:table-row>
        <table:table-row table:style-name="Row62">
          <table:table-cell table:style-name="Cell170">
            <text:p text:style-name="P554"><text:span text:style-name="T554_1">5.3<text:s/>Number<text:s/>of<text:s/>responsible<text:s/>AI<text:s/>innovations<text:s/>which<text:s/>specifically<text:s/>promote<text:s/>gender,<text:s/>disability<text:s/>and<text:s/>inclusion</text:span></text:p>
          </table:table-cell>
          <table:table-cell table:style-name="Cell171">
            <text:p text:style-name="P555"><text:span text:style-name="T555_1">3</text:span></text:p>
          </table:table-cell>
          <table:table-cell table:style-name="Cell172">
            <text:p text:style-name="P556"><text:span text:style-name="T556_1">Moderately<text:s/>exceeded:</text:span><text:span text:style-name="T556_2"><text:s/>4<text:s/>(3<text:s/>in<text:s/>the<text:s/>last<text:s/>reporting<text:s/>year)</text:span></text:p>
          </table:table-cell>
        </table:table-row>
        <table:table-row table:style-name="Row63">
          <table:table-cell table:style-name="Cell173">
            <text:p text:style-name="P557"><text:span text:style-name="T557_1">5.4<text:s/>Number<text:s/>of<text:s/>responsible<text:s/>AI<text:s/>innovations<text:s/>which<text:s/>specifically<text:s/>promote<text:s/>education</text:span></text:p>
          </table:table-cell>
          <table:table-cell table:style-name="Cell174">
            <text:p text:style-name="P558"><text:span text:style-name="T558_1">3</text:span></text:p>
          </table:table-cell>
          <table:table-cell table:style-name="Cell175">
            <text:p text:style-name="P559"><text:span text:style-name="T559_1">Below<text:s/>target</text:span><text:span text:style-name="T559_2">:</text:span><text:span text:style-name="T559_3"><text:s/>1<text:s/>(1<text:s/>in<text:s/>the<text:s/>last<text:s/>reporting<text:s/>year)</text:span></text:p>
          </table:table-cell>
        </table:table-row>
        <table:table-row table:style-name="Row64">
          <table:table-cell table:style-name="Cell176">
            <text:p text:style-name="P560"><text:span text:style-name="T560_1">5.5<text:s/>Number<text:s/>of<text:s/>responsible<text:s/>AI<text:s/>innovations<text:s/>which<text:s/>specifically<text:s/>promote<text:s/>agriculture</text:span></text:p>
          </table:table-cell>
          <table:table-cell table:style-name="Cell177">
            <text:p text:style-name="P561"><text:span text:style-name="T561_1">3</text:span></text:p>
          </table:table-cell>
          <table:table-cell table:style-name="Cell178">
            <text:p text:style-name="P562"><text:span text:style-name="T562_1">Moderately<text:s/>exceeded:</text:span><text:span text:style-name="T562_2"><text:s/>4<text:s/>(4<text:s/>in<text:s/>the<text:s/>last<text:s/>reporting<text:s/>year)</text:span></text:p>
          </table:table-cell>
        </table:table-row>
      </table:table>
      <text:p text:style-name="P563"><text:span text:style-name="T563_1">Briefly<text:s/>describe<text:s/>the<text:s/>output’s<text:s/>activities<text:s/>and<text:s/>provide<text:s/>supporting<text:s/>narrative<text:s/>for<text:s/>the<text:s/>score.<text:s/></text:span></text:p>
      <text:p text:style-name="P564"/>
      <text:p text:style-name="P565"><text:span text:style-name="T565_1">This<text:s/>output<text:s/>scores<text:s/>an<text:s/>A+</text:span><text:span text:style-name="T565_2">,<text:s/>as<text:s/>most<text:s/>milestones<text:s/>have<text:s/>been<text:s/>moderately<text:s/>exceeded,<text:s/>with<text:s/>one<text:s/>indicator<text:s/>not<text:s/>met,<text:s/>which<text:s/>demonstrates<text:s/>strong<text:s/>progress<text:s/>while<text:s/>identifying<text:s/>one<text:s/>area<text:s/>needing<text:s/>further<text:s/>development.<text:s/></text:span><text:span text:style-name="T565_3">This<text:s/>indicator<text:s/>matters<text:s/>because<text:s/>tracking<text:s/>responsible<text:s/>AI<text:s/>innovations<text:s/>shows<text:s/>whether<text:s/>the<text:s/>programme<text:s/>is<text:s/>generating<text:s/>concrete,<text:s/>scalable<text:s/>tools<text:s/>that<text:s/>improve<text:s/>lives<text:s/>in<text:s/>priority<text:s/>development<text:s/>sectors<text:s/>-<text:s/>moving<text:s/>beyond<text:s/>capacity<text:s/>building<text:s/>to<text:s/>evidence<text:s/>of<text:s/>real</text:span><text:span text:style-name="T565_4">-</text:span><text:span text:style-name="T565_5">world<text:s/>impact.</text:span></text:p>
      <text:p text:style-name="P566"/>
      <text:p text:style-name="P567"><text:span text:style-name="T567_1">In<text:s/>its<text:s/>second<text:s/>year,<text:s/>the<text:s/>AI4D<text:s/>programme<text:s/>established<text:s/>4<text:s/>additional<text:s/>thematic<text:s/>innovation<text:s/>networks<text:s/>(Gender,<text:s/>Education,<text:s/>Climate,<text:s/>and<text:s/>Disability).</text:span><text:span text:style-name="T567_2"><text:s/></text:span><text:span text:style-name="T567_3"><text:note text:note-class="footnote"><text:note-citation/><text:note-body><text:p text:style-name="P568"><text:span text:style-name="T568_1"><text:s/></text:span><text:span text:style-name="T568_2">An<text:s/>innovation<text:s/>network<text:s/>is<text:s/>a<text:s/>structured,<text:s/>thematic<text:s/>grouping<text:s/>of<text:s/>AI<text:s/>innovations<text:s/>and<text:s/>supporting<text:s/>institutions<text:s/>that<text:s/>help<text:s/>promising,<text:s/>locally<text:s/>led<text:s/>AI<text:s/>solutions<text:s/>move<text:s/>from<text:s/>early<text:s/>development<text:s/>towards<text:s/>responsible<text:s/>scale.<text:s/>Led<text:s/>by<text:s/>consortiums<text:s/>with<text:s/>thematic<text:s/>and<text:s/>technical<text:s/>expertise,<text:s/>networks<text:s/>provide<text:s/>tailored<text:s/>support,<text:s/>including<text:s/>on<text:s/>community<text:s/>co-creation,<text:s/>human-centred<text:s/>design,<text:s/>data<text:s/>d<text:s/>security,<text:s/>and<text:s/>robust<text:s/>MEL<text:s/>Additional<text:s/>support<text:s/>include<text:s/>business<text:s/>and<text:s/>scaling<text:s/>advice,<text:s/>connections<text:s/>to<text:s/>end<text:s/>users<text:s/>and<text:s/>GEDI<text:s/>support<text:s/>including<text:s/>debiasing<text:s/>data<text:s/>and<text:s/>models.</text:span></text:p></text:note-body></text:note></text:span><text:span text:style-name="T568_3">Existing</text:span><text:span text:style-name="T568_4"><text:s/>networks<text:s/>have<text:s/>continued<text:s/>to<text:s/>support<text:s/>innovations<text:s/>in<text:s/>their<text:s/>scaling<text:s/>journey,<text:s/>as<text:s/>well<text:s/>as<text:s/>in<text:s/>integrating<text:s/></text:span><text:span text:style-name="T568_5">GEDI</text:span><text:span text:style-name="T568_6"><text:s/>within<text:s/>innovations<text:s/>that<text:s/>are<text:s/>at<text:s/>scale<text:s/>or<text:s/>close<text:s/>to<text:s/>scaling.</text:span><text:span text:style-name="T568_7"><text:s/></text:span></text:p>
      <text:p text:style-name="P569"/>
      <text:p text:style-name="P570"><text:span text:style-name="T570_1">Indicator<text:s/>5.1:</text:span><text:span text:style-name="T570_2"><text:s/></text:span><text:span text:style-name="T570_3">selected<text:s/>i</text:span><text:span text:style-name="T570_4">nnovations<text:s/>with<text:s/>a<text:s/>focus<text:s/>on<text:s/>climate<text:s/>resilience<text:s/>include</text:span><text:span text:style-name="T570_5"><text:s/>the<text:s/>following:</text:span></text:p>
      <text:list text:style-name="LS8" xml:id="list69">
        <text:list-item>
          <text:p text:style-name="P571"><text:span text:style-name="T571_1">AfriNet</text:span><text:span text:style-name="T571_2">,<text:s/></text:span><text:span text:style-name="T571_3">supported<text:s/>through<text:s/></text:span><text:span text:style-name="T571_4">Deep<text:s/>Learning<text:s/>Indaba,<text:s/></text:span><text:span text:style-name="T571_5">tackles<text:s/>the<text:s/>continent’s<text:s/>severe<text:s/>weather<text:s/>data<text:s/>shortage<text:s/>by<text:s/>deploying<text:s/></text:span><text:span text:style-name="T571_6">low-cost,<text:s/>community<text:s/>maintained<text:s/>automatic<text:s/>weather<text:s/>stations,<text:s/>paired<text:s/>with<text:s/>a<text:s/>real-time<text:s/>dashboard,<text:s/>open<text:s/>API,<text:s/>and<text:s/>AI-driven<text:s/>forecasting.</text:span></text:p>
        </text:list-item>
        <text:list-item>
          <text:p text:style-name="P572"><text:span text:style-name="T572_1"><text:a xlink:type="simple" xlink:href="http://airqount.airqo.net/"><text:span text:style-name="T572_2">AirQount</text:span></text:a></text:span><text:span text:style-name="T572_3"><text:s/></text:span><text:span text:style-name="T572_4">(</text:span><text:span text:style-name="T572_5">Makerere<text:s/>University</text:span><text:span text:style-name="T572_6">)</text:span><text:span text:style-name="T572_7">,<text:s/></text:span><text:span text:style-name="T572_8">which<text:s/>brings<text:s/>AI<text:s/>to<text:s/>urban<text:s/>air</text:span><text:span text:style-name="T572_9">‑</text:span><text:span text:style-name="T572_10">quality<text:s/>management<text:s/>by<text:s/>using<text:s/>autonomous<text:s/>edge<text:s/>hardware<text:s/>to<text:s/>capture<text:s/>road</text:span><text:span text:style-name="T572_11">‑</text:span><text:span text:style-name="T572_12">level<text:s/>vehicle<text:s/>images<text:s/>and<text:s/>classify<text:s/>emissions<text:s/>by<text:s/>vehicle<text:s/>type.<text:s/>This<text:s/>innovation<text:s/>seeks<text:s/>to<text:s/>provide<text:s/>regulators<text:s/>in<text:s/>Kampala<text:s/>with<text:s/>the<text:s/>granular<text:s/>evidence<text:s/>needed<text:s/>to<text:s/>shape<text:s/>transport<text:s/>and<text:s/>environmental<text:s/>policy.<text:s/></text:span></text:p>
        </text:list-item>
      </text:list>
      <text:p text:style-name="P573"/>
      <text:p text:style-name="P574"><text:span text:style-name="T574_1">Indicator<text:s/>5.2</text:span><text:span text:style-name="T574_2">:<text:s/>Innovations<text:s/>under<text:s/>this<text:s/>indicator<text:s/>include<text:s/>those<text:s/>supported<text:s/>through<text:s/>the<text:s/>sexual,<text:s/>reproductive,<text:s/>and<text:s/>maternal<text:s/>health<text:s/>hubs<text:s/>in<text:s/>South<text:s/>Asia,<text:s/>Latin<text:s/>America,<text:s/>and<text:s/>the<text:s/>Middle<text:s/>East,<text:s/>a<text:s/>global<text:s/>network<text:s/>focused<text:s/>on<text:s/>using<text:s/>AI<text:s/>for<text:s/>pandemic<text:s/>and<text:s/>epidemic<text:s/>preparedness<text:s/>(AI4PEP),<text:s/>as<text:s/>well<text:s/>as<text:s/>multidisciplinary<text:s/>labs</text:span><text:span text:style-name="T574_3">,<text:s/>for<text:s/>example:<text:s/></text:span></text:p>
      <text:list text:style-name="LS8" xml:id="list71">
        <text:list-item>
          <text:p text:style-name="P575"><text:span text:style-name="T575_1">T</text:span><text:span text:style-name="T575_2">he<text:s/></text:span><text:span text:style-name="T575_3">D-SAIL<text:s/>lab<text:s/></text:span><text:span text:style-name="T575_4">at<text:s/></text:span><text:span text:style-name="T575_5">Dedan<text:s/>Kimathi<text:s/>University</text:span><text:span text:style-name="T575_6"><text:s/>in<text:s/>Kenya<text:s/>developed<text:s/></text:span><text:span text:style-name="T575_7">Orthopedia</text:span><text:span text:style-name="T575_8">,<text:s/></text:span><text:span text:style-name="T575_9">a<text:s/>tool<text:s/>that<text:s/>helps<text:s/>assess<text:s/>lower<text:s/>limb<text:s/>alignment<text:s/>for<text:s/>detecting<text:s/>deformities<text:s/>and<text:s/>tracking<text:s/>recovery<text:s/>after<text:s/>surgery.<text:s/>The<text:s/>tool<text:s/>is<text:s/>currently<text:s/>being<text:s/>validated,<text:s/>in<text:s/>collaboration<text:s/>with<text:s/>the<text:s/>Aga<text:s/>Khan<text:s/>University<text:s/>Hospital</text:span><text:span text:style-name="T575_10">.</text:span></text:p>
        </text:list-item>
        <text:list-item>
          <text:p text:style-name="P576"><text:span text:style-name="T576_1">The<text:s/></text:span><text:span text:style-name="T576_2">Hub<text:s/>for<text:s/>Artificial<text:s/>Intelligence<text:s/>in<text:s/>Maternal<text:s/>Sexual<text:s/>and<text:s/>Reproductive<text:s/>Health<text:s/>(HASH)</text:span><text:span text:style-name="T576_3"><text:s/>is<text:s/>developing<text:s/>an<text:s/></text:span><text:span text:style-name="T576_4">AI</text:span><text:span text:style-name="T576_5">‑</text:span><text:span text:style-name="T576_6">powered,<text:s/>multilingual<text:s/>Sexual<text:s/>and<text:s/>Reproductive<text:s/>Health<text:s/>(SRH)<text:s/>information<text:s/>agent</text:span><text:span text:style-name="T576_7"><text:s/>to<text:s/>improve<text:s/>access<text:s/>to<text:s/>accurate,<text:s/>inclusive,<text:s/>youth</text:span><text:span text:style-name="T576_8">‑</text:span><text:span text:style-name="T576_9">friendly<text:s/>information<text:s/>across<text:s/>Sub</text:span><text:span text:style-name="T576_10">‑</text:span><text:span text:style-name="T576_11">Saharan<text:s/>Africa.<text:s/>The<text:s/>platform<text:s/>will<text:s/>offer<text:s/>text<text:s/>and<text:s/>voice<text:s/>Q&amp;A<text:s/>in<text:s/>multiple<text:s/>languages,<text:s/>operate<text:s/>in<text:s/>low</text:span><text:span text:style-name="T576_12">‑</text:span><text:span text:style-name="T576_13">bandwidth<text:s/>and<text:s/>offline<text:s/>settings<text:s/>via<text:s/>SMS/</text:span><text:span text:style-name="T576_14"><text:s/>Unst</text:span><text:span text:style-name="T576_15">ructured<text:s/>Supplementary<text:s/>Service<text:s/>Data<text:s/>(</text:span><text:span text:style-name="T576_16">USSD</text:span><text:span text:style-name="T576_17">)<text:s/>and<text:s/>initially<text:s/>roll<text:s/>out<text:s/>in<text:s/>Kenya,<text:s/>Ghana,<text:s/>Ethiopia,<text:s/>and<text:s/>Uganda,<text:s/>with<text:s/>model<text:s/>selection<text:s/>and<text:s/>fine</text:span><text:span text:style-name="T576_18">‑</text:span><text:span text:style-name="T576_19">tuning<text:s/>currently<text:s/></text:span><text:span text:style-name="T576_20">u</text:span><text:span text:style-name="T576_21">nderway.</text:span></text:p>
        </text:list-item>
      </text:list>
      <text:p text:style-name="P577"/>
      <text:p text:style-name="P578"><text:span text:style-name="T578_1">Indicator<text:s/>5.3</text:span><text:span text:style-name="T578_2">:<text:s/></text:span><text:span text:style-name="T578_3">Innovations<text:s/>which<text:s/>specifically<text:s/>promote<text:s/>gender,<text:s/>disability<text:s/>and<text:s/>inclusion<text:s/>include:<text:s/></text:span></text:p>
      <text:list text:style-name="LS9" xml:id="list73">
        <text:list-item>
          <text:p text:style-name="P579"><text:span text:style-name="T579_1">While<text:s/>the<text:s/>disability<text:s/>innovation<text:s/>hub<text:s/>was<text:s/>only<text:s/>recently<text:s/></text:span><text:span text:style-name="T579_2">launched<text:s/>(</text:span><text:span text:style-name="T579_3">see<text:s/>box<text:s/>8</text:span><text:span text:style-name="T579_4">),<text:s/>multidisciplinary</text:span><text:span text:style-name="T579_5"><text:s/>labs<text:s/>have<text:s/>developed<text:s/>innovations<text:s/>with<text:s/>a<text:s/>disability<text:s/>inclusion<text:s/>focus.<text:s/>T</text:span><text:span text:style-name="T579_6">he<text:s/></text:span><text:span text:style-name="T579_7">RAIL<text:s/>lab</text:span><text:span text:style-name="T579_8"><text:s/>at<text:s/></text:span><text:span text:style-name="T579_9">KNUST<text:s/>Ghana<text:s/></text:span><text:span text:style-name="T579_10">has<text:s/>developed<text:s/></text:span><text:span text:style-name="T579_11">SignTalk</text:span><text:span text:style-name="T579_12"><text:s/>(box<text:s/></text:span><text:span text:style-name="T579_13">5</text:span><text:span text:style-name="T579_14"><text:s/>above)<text:s/>which<text:s/>seeks<text:s/>to<text:s/>bridge<text:s/>the<text:s/>gap<text:s/>between<text:s/>patients<text:s/>with<text:s/>disabilities<text:s/>and<text:s/>healthcare<text:s/>providers,<text:s/>by<text:s/>translating<text:s/>sign<text:s/>language<text:s/>into<text:s/>spoken<text:s/>or<text:s/>written<text:s/>words<text:s/>and<text:s/>using<text:s/>an<text:s/>avatar<text:s/>to<text:s/>visually<text:s/>express<text:s/>responses.</text:span></text:p>
        </text:list-item>
        <text:list-item>
          <text:p text:style-name="P580"><text:span text:style-name="T580_1">The<text:s/></text:span><text:span text:style-name="T580_2">Gender<text:s/>Equality<text:s/>and<text:s/>Inclusion<text:s/>AI<text:s/>Sandbox</text:span><text:span text:style-name="T580_3"><text:s/>project<text:s/>also<text:s/>began<text:s/>in<text:s/>2025,<text:s/>which<text:s/>focuses<text:s/>on<text:s/>co-developing<text:s/>AI<text:s/>applications<text:s/>with<text:s/>women’s<text:s/>rights<text:s/>organisations<text:s/>and<text:s/>civil<text:s/>society.<text:s/>They<text:s/>have<text:s/>garnered<text:s/>considerable<text:s/>interest<text:s/>across<text:s/>the<text:s/>region,<text:s/>with<text:s/>over<text:s/>100<text:s/>organisations<text:s/>expressing<text:s/>an<text:s/>interest<text:s/>in<text:s/>participating<text:s/>in<text:s/>a<text:s/>co-design<text:s/>process.<text:s/></text:span></text:p>
        </text:list-item>
      </text:list>
      <text:p text:style-name="P581"/>
      <text:p text:style-name="P582"><text:span text:style-name="T582_1">Indicator<text:s/>5.4:</text:span><text:span text:style-name="T582_2"><text:s/></text:span><text:span text:style-name="T582_3">the<text:s/>programme<text:s/></text:span><text:span text:style-name="T582_4">supported<text:s/>one<text:s/></text:span><text:span text:style-name="T582_5">innovation</text:span><text:span text:style-name="T582_6"><text:s/></text:span><text:span text:style-name="T582_7">which<text:s/>specifically<text:s/>promote</text:span><text:span text:style-name="T582_8">d</text:span><text:span text:style-name="T582_9"><text:s/>education</text:span><text:span text:style-name="T582_10">:<text:s/></text:span></text:p>
      <text:list text:style-name="LS10" xml:id="list75">
        <text:list-item>
          <text:p text:style-name="P583"><text:span text:style-name="T583_1">The<text:s/></text:span><text:span text:style-name="T583_2">ALIVE<text:s/>lab<text:s/></text:span><text:span text:style-name="T583_3">at</text:span><text:span text:style-name="T583_4"><text:s/>UNCHK<text:s/>Senegal</text:span><text:span text:style-name="T583_5"><text:s/>is<text:s/>developing<text:s/>an<text:s/>interactive<text:s/>AI</text:span><text:span text:style-name="T583_6">‑</text:span><text:span text:style-name="T583_7">powered<text:s/>virtual<text:s/>agent<text:s/>that<text:s/>makes<text:s/>Senegal’s<text:s/>history<text:s/>more<text:s/>engaging<text:s/>and<text:s/>accessible<text:s/>by<text:s/>presenting<text:s/>and<text:s/>contextualising<text:s/>content<text:s/>drawn<text:s/>from<text:s/>the<text:s/></text:span><text:span text:style-name="T583_8">Histoire<text:s/>Générale<text:s/>du<text:s/>Sénégal</text:span><text:span text:style-name="T583_9"><text:s/>through<text:s/>a<text:s/>locally<text:s/>relevant<text:s/>digital<text:s/>interface.<text:s/>With<text:s/>a<text:s/>first<text:s/>prototype<text:s/>already<text:s/>operational,<text:s/>the<text:s/>next<text:s/>phase<text:s/>will<text:s/>integrate<text:s/>the<text:s/>full<text:s/>validated<text:s/>historical<text:s/>corpus<text:s/>to<text:s/>enrich<text:s/>learning<text:s/>tools<text:s/>for<text:s/>students<text:s/>and<text:s/>educators.</text:span><text:span text:style-name="T583_10"><text:s/></text:span></text:p>
        </text:list-item>
      </text:list>
      <text:p text:style-name="P584"><text:span text:style-name="T584_1">Progress<text:s/>toward<text:s/>the<text:s/>target<text:s/>for<text:s/>education</text:span><text:span text:style-name="T584_2">‑</text:span><text:span text:style-name="T584_3">focused<text:s/>innovations<text:s/>was<text:s/>slower<text:s/>than<text:s/>anticipated,<text:s/>reflecting</text:span><text:span text:style-name="T584_4"><text:s/></text:span><text:span text:style-name="T584_5">challenges<text:s/>in<text:s/>identifying<text:s/>locally<text:s/>grounded,<text:s/>responsible<text:s/>AI<text:s/>innovations<text:s/>in<text:s/>the<text:s/>education<text:s/>sector<text:s/>and<text:s/>a<text:s/>wider<text:s/>evidence<text:s/>gap<text:s/>related<text:s/>to<text:s/>the<text:s/>effectiveness<text:s/>of<text:s/>AI</text:span><text:span text:style-name="T584_6">‑</text:span><text:span text:style-name="T584_7">enabled<text:s/>EdTech.<text:s/>Nonetheless,<text:s/>activities<text:s/>in<text:s/>the<text:s/>latter<text:s/>part<text:s/>of<text:s/>the<text:s/>year<text:s/>are<text:s/>expected<text:s/>to<text:s/>have<text:s/>results<text:s/>that<text:s/>will<text:s/>be<text:s/>reflected<text:s/>in<text:s/>the<text:s/>next<text:s/>annual<text:s/>review.<text:s/></text:span></text:p>
      <text:p text:style-name="P585"/>
      <text:p text:style-name="P586"><text:span text:style-name="T586_1">Indicator<text:s/>5.5:</text:span><text:span text:style-name="T586_2"><text:s/></text:span><text:span text:style-name="T586_3">T</text:span><text:span text:style-name="T586_4">he<text:s/>programme<text:s/>supported<text:s/>four<text:s/>innovations<text:s/>which<text:s/>specifically<text:s/>promote<text:s/>agriculture</text:span><text:span text:style-name="T586_5">,<text:s/></text:span><text:span text:style-name="T586_6">including:<text:s/></text:span></text:p>
      <text:list text:style-name="LS10" xml:id="list76">
        <text:list-item>
          <text:p text:style-name="P587"><text:span text:style-name="T587_1">AI4AFS<text:s/>Network</text:span><text:span text:style-name="T587_2">,<text:s/>which<text:s/>is<text:s/>developing<text:s/>a<text:s/>multilingual<text:s/>AI</text:span><text:span text:style-name="T587_3"><text:s/></text:span><text:span text:style-name="T587_4">enabled<text:s/>platform<text:s/>to<text:s/>improve<text:s/>food<text:s/>safety,<text:s/>cold</text:span><text:span text:style-name="T587_5"><text:s/></text:span><text:span text:style-name="T587_6">chain<text:s/>monitoring<text:s/>and<text:s/>supply</text:span><text:span text:style-name="T587_7"><text:s/></text:span><text:span text:style-name="T587_8">chain<text:s/>efficiency<text:s/>for<text:s/>smallholder<text:s/>farmers<text:s/>in<text:s/>Kenya.<text:s/>The<text:s/>marketplace<text:s/>supports<text:s/>demand<text:s/>forecasting,<text:s/>inventory<text:s/>management<text:s/>and<text:s/>sales<text:s/>tracking,<text:s/>helping<text:s/>reduce<text:s/></text:span><text:span text:style-name="T587_9">postharvest</text:span><text:span text:style-name="T587_10"><text:s/>losses,<text:s/>with<text:s/></text:span><text:span text:style-name="T587_11">future<text:s/>plans</text:span><text:span text:style-name="T587_12"><text:s/>to<text:s/>integrate<text:s/>food</text:span><text:span text:style-name="T587_13"><text:s/></text:span><text:span text:style-name="T587_14">quality<text:s/>scanners<text:s/>and<text:s/>cold</text:span><text:span text:style-name="T587_15"><text:s/></text:span><text:span text:style-name="T587_16">room<text:s/>sensors.</text:span></text:p>
        </text:list-item>
        <text:list-item>
          <text:p text:style-name="P588"><text:span text:style-name="T588_1">SenAgroWatch</text:span><text:span text:style-name="T588_2"><text:s/></text:span><text:span text:style-name="T588_3">at<text:s/>t</text:span><text:span text:style-name="T588_4">he<text:s/>Data<text:s/>Innovation<text:s/>Centre<text:s/>for<text:s/>Artificial<text:s/>Intelligence<text:s/>at<text:s/>Université<text:s/>Cheikh<text:s/>Anta<text:s/>Diop<text:s/>(UCAD)<text:s/></text:span><text:span text:style-name="T588_5">in<text:s/>Senegal</text:span><text:span text:style-name="T588_6"><text:s/>is<text:s/></text:span><text:span text:style-name="T588_7">an<text:s/>AI</text:span><text:span text:style-name="T588_8"><text:s/></text:span><text:span text:style-name="T588_9">powered<text:s/>system<text:s/>using<text:s/>sensors,<text:s/>drones<text:s/>and<text:s/>automated<text:s/>analysis<text:s/>to<text:s/>detect<text:s/>mango<text:s/>diseases<text:s/>and<text:s/>provide<text:s/>real</text:span><text:span text:style-name="T588_10"><text:s/></text:span><text:span text:style-name="T588_11">time<text:s/>alerts<text:s/>with<text:s/>tailored<text:s/>recommendations,<text:s/>aiming<text:s/>to<text:s/>reduce<text:s/>crop<text:s/>losses,<text:s/>improve<text:s/>yields<text:s/>and<text:s/>strengthen<text:s/>agricultural<text:s/>resilience<text:s/>as<text:s/>it<text:s/>moves<text:s/>through<text:s/>evaluation</text:span><text:span text:style-name="T588_12">.</text:span><text:span text:style-name="T588_13"><text:s/></text:span><text:span text:style-name="T588_14">The<text:s/>system<text:s/>is<text:s/>currently<text:s/>in<text:s/>its<text:s/>evaluation<text:s/>phase,<text:s/>with<text:s/>the<text:s/>goal<text:s/>of<text:s/>offering<text:s/>producers<text:s/>a<text:s/>reliable,<text:s/>automate<text:s/>tool<text:s/>to<text:s/>better<text:s/>protect<text:s/>their<text:s/>orchards<text:s/>and<text:s/>strengthen<text:s/>agricultural<text:s/>resilience.</text:span></text:p>
        </text:list-item>
      </text:list>
      <text:p text:style-name="P589"/>
      <table:table table:style-name="Table23">
        <table:table-column table:style-name="Column64"/>
        <table:table-row table:style-name="Row65">
          <table:table-cell table:style-name="Cell179">
            <text:p text:style-name="P590"><text:span text:style-name="T590_1">Box<text:s/>8:<text:s text:c="2"/>Catalysing<text:s/>a<text:s/>disability</text:span><text:span text:style-name="T590_2">‑</text:span><text:span text:style-name="T590_3">inclusive<text:s/>AI<text:s/>Future<text:s/>for<text:s/>Africa</text:span></text:p>
          </table:table-cell>
        </table:table-row>
        <table:table-row table:style-name="Row66">
          <table:table-cell table:style-name="Cell180">
            <text:p text:style-name="P591"><draw:frame svg:x="-0.005cm" svg:y="0.018cm" svg:width="5.062cm" svg:height="5.722cm" draw:style-name="FR11" text:anchor-type="char" draw:z-index="8"><draw:image xlink:href="Pictures/image9.png" xlink:type="simple" xlink:show="embed" xlink:actuate="onLoad"/></draw:frame><text:span text:style-name="T591_1">To<text:s/>understand<text:s/>how<text:s/>AI<text:s/>can<text:s/>advance<text:s/>disability<text:s/>inclusion,<text:s/>the<text:s/>AI4D<text:s/>Programme<text:s/>commissioned<text:s/>Africa’s<text:s/>first<text:s/>AI<text:s/>&amp;<text:s/>Disability<text:s/>Scoping<text:s/>Study<text:s/>-<text:s/>a<text:s/>multi</text:span><text:span text:style-name="T591_2">‑</text:span><text:span text:style-name="T591_3">country<text:s/>assessment<text:s/>led<text:s/>by<text:s/>the<text:s/>Responsible<text:s/>AI<text:s/>Lab<text:s/>(KNUST),<text:s/>the<text:s/>Assistive<text:s/>Technology<text:s/>for<text:s/>Disability<text:s/>(AT4D)<text:s/>Trust,<text:s/>the<text:s/>University<text:s/>of<text:s/>Rwanda,<text:s/>and<text:s/>the<text:s/>Next<text:s/>Step<text:s/>Foundation.<text:s/>Using<text:s/>participatory<text:s/>action<text:s/>research<text:s/>with<text:s/>PWDs,<text:s/>caregivers,<text:s/>innovators,<text:s/>and<text:s/>policymakers,<text:s/>the<text:s/></text:span><text:span text:style-name="T591_4"><text:a xlink:type="simple" xlink:href="https://rail.knust.edu.gh/wp-content/uploads/2026/01/AI_and_Disability_Final_Report.pdf"><text:span text:style-name="T591_5">study</text:span></text:a></text:span><text:span text:style-name="T591_6"><text:s/>revealed<text:s/>that<text:s/>AI’s<text:s/>potential<text:s/>to<text:s/>advance<text:s/>disability<text:s/>inclusion<text:s/>in<text:s/>Africa<text:s/>is<text:s/>currently<text:s/>constrained<text:s/>by<text:s/>three<text:s/>interconnected<text:s/>systemic<text:s/>gaps</text:span><text:span text:style-name="T591_7"><text:s/>–<text:s/>a<text:s/></text:span><text:span text:style-name="T591_8">disability<text:s/>data<text:s/>dese</text:span><text:span text:style-name="T591_9">rt,</text:span><text:span text:style-name="T591_10"><text:s/></text:span><text:span text:style-name="T591_11">fragmented<text:s/>and<text:s/>under</text:span><text:span text:style-name="T591_12">‑</text:span><text:span text:style-name="T591_13">resourced<text:s/>innovation<text:s/>ecosyste</text:span><text:span text:style-name="T591_14">ms,<text:s/>and<text:s/>weak<text:s/>integration<text:s/>of</text:span><text:span text:style-name="T591_15"><text:s/></text:span><text:span text:style-name="T591_16">disability<text:s/>inclusion<text:s/></text:span><text:span text:style-name="T591_17">in</text:span><text:span text:style-name="T591_18"><text:s/>national<text:s/>and<text:s/>continental<text:s/>AI<text:s/>strategies,<text:s/></text:span><text:span text:style-name="T591_19">despite<text:s/>rapid<text:s/>progress<text:s/>in<text:s/>AI<text:s/>governance<text:s/>across<text:s/>Africa.<text:s/></text:span></text:p>
            <text:p text:style-name="P592"/>
            <text:p text:style-name="P593"><text:span text:style-name="T593_1">In<text:s/>response,<text:s/>AI4D<text:s/>established</text:span><text:span text:style-name="T593_2"><text:s/>the<text:s/>Hub<text:s/>for<text:s/>AI<text:s/>and<text:s/>Disability<text:s/>Inclusion<text:s/>(HAIDI)</text:span><text:span text:style-name="T593_3">:<text:s/>Africa’s<text:s/>first<text:s/>dedicated,<text:s/>continent</text:span><text:span text:style-name="T593_4">‑</text:span><text:span text:style-name="T593_5">wide<text:s/>coordination<text:s/>platform<text:s/>to<text:s/>close<text:s/>these<text:s/>gaps<text:s/>and<text:s/>embed<text:s/>disability<text:s/>inclusion<text:s/>across<text:s/>the<text:s/>full<text:s/>AI<text:s/>lifecycle.</text:span><text:span text:style-name="T593_6"><text:s/></text:span><text:span text:style-name="T593_7">HAIDI’s<text:s/>strategy<text:s/>is<text:s/>built<text:s/>around<text:s/>three<text:s/>mutually<text:s/>reinforcing<text:s/>pillars.<text:s/></text:span></text:p>
            <text:list text:style-name="LS6" xml:id="list78">
              <text:list-item>
                <text:list>
                  <text:list-item>
                    <text:p text:style-name="P594"><text:span text:style-name="T594_1">A</text:span><text:span text:style-name="T594_2"><text:s/>data<text:s/>pillar<text:s/>will<text:s/>create<text:s/>and<text:s/>steward<text:s/></text:span><text:span text:style-name="T594_3">Africa-centric,<text:s/>disability-representative<text:s/>datasets</text:span><text:span text:style-name="T594_4"><text:s/>while<text:s/>developing<text:s/>ethical<text:s/>protocols,<text:s/>benchmarking<text:s/>tools,<text:s/>and<text:s/>bias<text:s/>analyses</text:span><text:span text:style-name="T594_5">.</text:span></text:p>
                  </text:list-item>
                  <text:list-item>
                    <text:p text:style-name="P595"><text:span text:style-name="T595_1">An</text:span><text:span text:style-name="T595_2"><text:s/>innovation<text:s/>and<text:s/>scaling<text:s/>pillar<text:s/>will<text:s/>support<text:s/>a<text:s/>selected<text:s/>group<text:s/>of<text:s/></text:span><text:span text:style-name="T595_3">high<text:s/>potential<text:s/>inclusive<text:s/>AI<text:s/>solutions<text:s/>to</text:span><text:span text:style-name="T595_4"><text:s/>advance<text:s/>from<text:s/>promising<text:s/>prototypes<text:s/>to<text:s/>scalable<text:s/>ventures<text:s/>through<text:s/>user<text:s/>testing,<text:s/>technical<text:s/>support,<text:s/>and<text:s/>strategic<text:s/>partnerships.<text:s/></text:span></text:p>
                  </text:list-item>
                  <text:list-item>
                    <text:p text:style-name="P596"><text:span text:style-name="T596_1">A<text:s/></text:span><text:span text:style-name="T596_2">governance<text:s/>pillar<text:s/>will<text:s/>co-develop<text:s/>a<text:s/></text:span><text:span text:style-name="T596_3">continental<text:s/>disability<text:s/>inclusive<text:s/>AI<text:s/>governance<text:s/>framework</text:span><text:span text:style-name="T596_4">,<text:s/>strengthening<text:s/>national<text:s/>AI<text:s/>strategies,<text:s/>and<text:s/>building<text:s/>capacity<text:s/>to<text:s/>engage<text:s/>meaningfully<text:s/>in<text:s/>AI<text:s/>policymaking.</text:span></text:p>
                  </text:list-item>
                </text:list>
              </text:list-item>
            </text:list>
          </table:table-cell>
        </table:table-row>
      </table:table>
      <text:p text:style-name="P597"/>
      <text:p text:style-name="P598"><text:span text:style-name="T598_1">Describe<text:s/>any<text:s/>changes<text:s/>to<text:s/>this<text:s/>output<text:s/>during<text:s/>the<text:s/>past<text:s/>year,<text:s/>and<text:s/>any<text:s/>planned<text:s/>changes<text:s/></text:span><text:span text:style-name="T598_2">as<text:s/>a<text:s/>result<text:s/>of</text:span><text:span text:style-name="T598_3"><text:s/>this<text:s/>review.<text:s/></text:span></text:p>
      <text:p text:style-name="P599"/>
      <text:p text:style-name="P600"><text:span text:style-name="T600_1">The<text:s/>milestone<text:s/>for<text:s/>indicator<text:s/>5.2<text:s/>was<text:s/>revised<text:s/>downwards<text:s/>to<text:s/>reflect<text:s/>realistic<text:s/>targets.</text:span></text:p>
      <text:p text:style-name="P601"/>
      <text:p text:style-name="P602"><text:span text:style-name="T60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603"/>
      <text:p text:style-name="P604"><text:span text:style-name="T604_1">Last<text:s/>year’s<text:s/>recommendation<text:s/>to<text:s/></text:span><text:span text:style-name="T604_2">advance<text:s/>the<text:s/>climate<text:s/>change<text:s/>innovation<text:s/>project<text:s/>and<text:s/>to<text:s/>begin<text:s/>consultations<text:s/>on<text:s/>AI4D’s<text:s/>approach<text:s/>to<text:s/>disabilities<text:s/></text:span><text:span text:style-name="T604_3">was<text:s/>completed</text:span><text:span text:style-name="T604_4">.<text:s/></text:span><text:span text:style-name="T604_5">Major</text:span><text:span text:style-name="T604_6"><text:s/>investments<text:s/>were<text:s/>launched,<text:s/>including<text:s/>the<text:s/>Climate<text:s/>Hub<text:s/>and<text:s/>the<text:s/>Disabilities<text:s/>Innovation<text:s/>Network,<text:s/>alongside<text:s/>the<text:s/>Education<text:s/>Hub<text:s/>and<text:s/></text:span><text:span text:style-name="T604_7">Inclusive<text:s/>AI</text:span><text:span text:style-name="T604_8"><text:s/>Research<text:s/>Network.<text:s/>These<text:s/>investments<text:s/>represent<text:s/>a<text:s/>substantive<text:s/>step<text:s/>in<text:s/>advancing<text:s/>AI4D’s<text:s/>innovation<text:s/>agenda<text:s/>in<text:s/>complex<text:s/>and<text:s/></text:span><text:span text:style-name="T604_9">underserved</text:span><text:span text:style-name="T604_10"><text:s/>thematic<text:s/>areas,<text:s/>creating<text:s/>globally<text:s/>significant<text:s/>platforms<text:s/>for<text:s/>African<text:s/>researchers<text:s/>and<text:s/>innovators<text:s/>to<text:s/>contribute<text:s/>evidence,<text:s/>expertise,<text:s/>and<text:s/>lived<text:s/>experience<text:s/>to<text:s/>AI<text:s/>solutions<text:s/>aligned<text:s/>with<text:s/>African<text:s/>development<text:s/>priorities.<text:s/>Several<text:s/>supported<text:s/>innovations<text:s/>have<text:s/>since<text:s/>progressed<text:s/>into<text:s/>their<text:s/>scaling<text:s/>phase<text:s/>and<text:s/>are<text:s/>reported<text:s/>under<text:s/>Output<text:s/>6.</text:span></text:p>
      <text:p text:style-name="P605"/>
      <text:p text:style-name="P606"><text:span text:style-name="T606_1">The<text:s/>recommendation<text:s/>to<text:s/>leverage<text:s/>the<text:s/>AI4D<text:s/>Funders<text:s/>Collaborative<text:s/>Sprint<text:s/>Group<text:s/>to<text:s/>strengthen<text:s/>the<text:s/>Education<text:s/>Hub<text:s/>was<text:s/>only<text:s/>partially<text:s/></text:span><text:span text:style-name="T606_2">completed.</text:span><text:span text:style-name="T606_3"><text:s/>The<text:s/>intended<text:s/>linkage<text:s/>did<text:s/>not<text:s/>materialise<text:s/>due<text:s/>to<text:s/></text:span><text:span text:style-name="T606_4">challenges<text:s/>in<text:s/>sustaining<text:s/>the<text:s/>education<text:s/>working<text:s/>group.<text:s/>However,<text:s/>some<text:s/>alignment<text:s/>and<text:s/>shared<text:s/>learning<text:s/>across<text:s/>education<text:s/>funders<text:s/>was<text:s/>achieved<text:s/>through<text:s/>collaboration<text:s/>with<text:s/>the<text:s/>EdTech<text:s/>Hub<text:s/>and<text:s/>the<text:s/>Funders<text:s/>Collaborative’s<text:s/>evaluation<text:s/>workstream.<text:s/>More<text:s/>broadly,<text:s/>the<text:s/>Funders<text:s/>Collaborative<text:s/>is<text:s/>actively<text:s/>considering<text:s/>how<text:s/>to<text:s/>balance<text:s/>sector</text:span><text:span text:style-name="T606_5"><text:s/></text:span><text:span text:style-name="T606_6">specific<text:s/>and<text:s/></text:span><text:span text:style-name="T606_7">crosscutting</text:span><text:span text:style-name="T606_8"><text:s/>priorities,<text:s/>as<text:s/>sector</text:span><text:span text:style-name="T606_9"><text:s/></text:span><text:span text:style-name="T606_10">agnostic<text:s/>workstreams<text:s/>(evaluation,<text:s/>compute,<text:s/>languages,<text:s/>gender)<text:s/>have<text:s/>gained<text:s/>greater<text:s/>traction<text:s/>to<text:s/>date,<text:s/>while<text:s/>new<text:s/>funder<text:s/>interest<text:s/>is<text:s/>increasingly<text:s/>sector</text:span><text:span text:style-name="T606_11"><text:s/></text:span><text:span text:style-name="T606_12">focused,<text:s/>particularly<text:s/>in<text:s/>health.</text:span></text:p>
      <text:p text:style-name="P607"/>
      <text:p text:style-name="P608"><text:span text:style-name="T608_1">Le</text:span><text:span text:style-name="T608_2">arning</text:span><text:span text:style-name="T608_3"><text:s/>1:<text:s/>Scaling<text:s/>impact<text:s/>requires<text:s/>early<text:s/>ecosystem<text:s/>engagement</text:span></text:p>
      <text:p text:style-name="P609"><text:span text:style-name="T609_1">Experience<text:s/>across<text:s/>the<text:s/>innovation<text:s/>networks<text:s/>shows<text:s/>that<text:s/>achieving<text:s/>impact<text:s/>at<text:s/>scale<text:s/>depends<text:s/>on<text:s/>early<text:s/>and<text:s/>sustained<text:s/>engagement<text:s/>with<text:s/>national<text:s/>innovation<text:s/>ecosystems,<text:s/>particularly<text:s/>government<text:s/>and<text:s/>industry<text:s/>actors.<text:s/>As<text:s/>major<text:s/>network<text:s/>grants<text:s/>were<text:s/>established<text:s/>across<text:s/>Africa,<text:s/>it<text:s/>became<text:s/>clear<text:s/>that<text:s/>partnerships<text:s/>with<text:s/>public<text:s/>institutions<text:s/>are<text:s/>critical<text:s/>to<text:s/>enabling<text:s/>wider<text:s/>uptake<text:s/>of<text:s/>promising<text:s/>and<text:s/>proven<text:s/>innovations.</text:span></text:p>
      <text:p text:style-name="P610"/>
      <text:p text:style-name="P611"><text:span text:style-name="T611_1">Recommendation</text:span><text:span text:style-name="T611_2"><text:line-break/></text:span><text:span text:style-name="T611_3">The<text:s/>programme<text:s/>should<text:s/>provide<text:s/>targeted<text:s/>scaling<text:s/>support<text:s/>for<text:s/>innovations<text:s/>that<text:s/>demonstrate<text:s/>readiness<text:s/>for<text:s/>broader<text:s/>adoption,<text:s/>including<text:s/>AI<text:s/>and<text:s/>education<text:s/>innovations<text:s/>in<text:s/>Asia.<text:s/>Support<text:s/>should<text:s/>prioritise<text:s/>smaller,<text:s/>strategic<text:s/>grants<text:s/>focused<text:s/>on<text:s/>readiness<text:s/>for<text:s/>scale,<text:s/>evidence<text:s/>generation,<text:s/>and<text:s/>policy<text:s/>relevance,<text:s/>recognising<text:s/>budget<text:s/>constraints<text:s/>while<text:s/>maximising<text:s/>impact.</text:span><text:span text:style-name="T611_4"><text:s/></text:span></text:p>
      <text:p text:style-name="P612"/>
      <text:p text:style-name="P613"><text:span text:style-name="T613_1">L</text:span><text:span text:style-name="T613_2">earning</text:span><text:span text:style-name="T613_3"><text:s/></text:span><text:span text:style-name="T613_4">2:<text:s/>Phased<text:s/>innovation<text:s/>design<text:s/>improves<text:s/>relevance<text:s/>and<text:s/>inclusion</text:span></text:p>
      <text:p text:style-name="P614"><text:span text:style-name="T614_1">Work<text:s/>across<text:s/>the<text:s/>thematic<text:s/>innovation<text:s/>networks<text:s/>demonstrated<text:s/>that<text:s/>differentiated,<text:s/>phased<text:s/>approaches<text:s/>to<text:s/>innovation</text:span><text:span text:style-name="T614_2"><text:s/>-<text:s/></text:span><text:span text:style-name="T614_3">combined<text:s/>with<text:s/>sufficient<text:s/>time<text:s/>for<text:s/>consultation,<text:s/>ecosystem<text:s/>mapping,<text:s/>and<text:s/>partner<text:s/>identification</text:span><text:span text:style-name="T614_4"><text:s/>-<text:s/></text:span><text:span text:style-name="T614_5">enhance<text:s/>the<text:s/>relevance<text:s/>and<text:s/>inclusivity<text:s/>of<text:s/>supported<text:s/>innovations</text:span><text:span text:style-name="T614_6">.</text:span></text:p>
      <text:p text:style-name="P615"/>
      <text:p text:style-name="P616"><text:span text:style-name="T616_1">Recommendation</text:span><text:span text:style-name="T616_2"><text:line-break/></text:span><text:span text:style-name="T616_3">Insights<text:s/>generated<text:s/>during<text:s/>the<text:s/>design<text:s/>and<text:s/>consultation<text:s/>phases<text:s/>of<text:s/>thematic<text:s/>investments<text:s/>should<text:s/>be<text:s/>systematically<text:s/>documented<text:s/>and<text:s/>used<text:s/>to<text:s/>inform<text:s/>future<text:s/>innovation<text:s/>planning,<text:s/>strengthening<text:s/>institutional<text:s/>memory<text:s/>and<text:s/>reducing<text:s/>delays<text:s/>in<text:s/>subsequent<text:s/>programming<text:s/>cycles.</text:span><text:span text:style-name="T616_4"><text:s/></text:span><text:span text:style-name="T616_5">Timeline:<text:s/></text:span><text:span text:style-name="T616_6">Q2<text:s/>2026/27.</text:span></text:p>
      <text:p text:style-name="P617"/>
      <text:p text:style-name="P618"><text:span text:style-name="T618_1">Learning<text:s/>3:</text:span><text:span text:style-name="T618_2"><text:s/>Collaboration<text:s/>is<text:s/>most<text:s/>effective<text:s/>when<text:s/>aligned<text:s/>across<text:s/>themes<text:s/>and<text:s/>funders</text:span></text:p>
      <text:p text:style-name="P619"><text:span text:style-name="T619_1">Experience<text:s/>with<text:s/>collaborative,<text:s/></text:span><text:span text:style-name="T619_2">sprint</text:span><text:span text:style-name="T619_3">-based</text:span><text:span text:style-name="T619_4"><text:s/>approaches<text:s/>highlighted<text:s/>their<text:s/>value<text:s/>in<text:s/>aligning<text:s/>innovation<text:s/>design<text:s/>with<text:s/>broader<text:s/>ecosystem<text:s/>and<text:s/>funder<text:s/>priorities,<text:s/>while<text:s/>also<text:s/>revealing<text:s/>the<text:s/>need<text:s/>for<text:s/>clearer<text:s/>coordination<text:s/>across<text:s/>thematic<text:s/>areas<text:s/>and<text:s/>funder<text:s/>interests<text:s/>to<text:s/>avoid<text:s/>fragmentation.</text:span></text:p>
      <text:p text:style-name="P620"/>
      <text:p text:style-name="P621"><text:span text:style-name="T621_1">Recommendation</text:span></text:p>
      <text:p text:style-name="P622"><text:span text:style-name="T622_1">AI4D<text:s/>should<text:s/>continue<text:s/>to<text:s/>use<text:s/>collaborative,<text:s/>sprint-based<text:s/>approaches<text:s/>within<text:s/>its<text:s/>thematic<text:s/>innovation<text:s/>networks,<text:s/>with<text:s/>stronger<text:s/>coordination<text:s/>across<text:s/>themes<text:s/>and<text:s/>with<text:s/>other<text:s/>funders<text:s/>to<text:s/>ensure<text:s/>innovation<text:s/>design<text:s/>responds<text:s/>to<text:s/>shared<text:s/>priorities<text:s/>(e.g.<text:s/>climate,<text:s/>health,<text:s/>disability)<text:s/>and<text:s/>avoids<text:s/>fragmented<text:s/>or<text:s/>duplicative<text:s/>efforts.</text:span><text:span text:style-name="T622_2"><text:s/>The<text:s/>programme<text:s/>should<text:s/></text:span><text:span text:style-name="T622_3">plan</text:span><text:span text:style-name="T622_4"><text:s/>to<text:s/>leverage<text:s/>synergies<text:s/>across<text:s/>thematic<text:s/>areas</text:span><text:span text:style-name="T622_5">,<text:s/></text:span><text:span text:style-name="T622_6">including<text:s/>through<text:s/>thematic<text:s/>working<text:s/>groups<text:s/>and<text:s/>shared<text:s/>learning<text:s/>mechanisms.</text:span><text:span text:style-name="T622_7"><text:s/></text:span><text:span text:style-name="T622_8">Timeline</text:span><text:span text:style-name="T622_9">:<text:s/></text:span><text:span text:style-name="T622_10">Ongoing</text:span><text:span text:style-name="T622_11">;<text:s/></text:span><text:span text:style-name="T622_12">approach<text:s/>agreed<text:s/>by</text:span><text:span text:style-name="T622_13"><text:s/>Q2</text:span><text:span text:style-name="T622_14"><text:s/>2026/27.</text:span><text:span text:style-name="T622_15"><text:s/></text:span></text:p>
      <text:p text:style-name="P623"/>
      <table:table table:style-name="Table24"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row table:style-name="Row67">
          <table:table-cell table:style-name="Cell181">
            <text:p text:style-name="P624"><text:span text:style-name="T624_1">Output<text:s/>Title </text:span><text:span text:style-name="T624_2"> </text:span></text:p>
          </table:table-cell>
          <table:table-cell table:style-name="Cell182" table:number-columns-spanned="4">
            <text:p text:style-name="P625"><text:span text:style-name="T625_1">Responsible<text:s/>AI<text:s/>innovations<text:s/>with<text:s/>proven<text:s/>impact<text:s/>are<text:s/>supported<text:s/>in<text:s/>their<text:s/>scaling<text:s/>journey</text:span></text:p>
          </table:table-cell>
          <table:covered-table-cell/>
          <table:covered-table-cell/>
          <table:covered-table-cell/>
        </table:table-row>
        <table:table-row table:style-name="Row68">
          <table:table-cell table:style-name="Cell183" table:number-columns-spanned="2">
            <text:p text:style-name="P626"><text:span text:style-name="T626_1">Output<text:s/>number: </text:span><text:span text:style-name="T626_2"> </text:span></text:p>
          </table:table-cell>
          <table:covered-table-cell/>
          <table:table-cell table:style-name="Cell184">
            <text:p text:style-name="P627"><text:span text:style-name="T627_1">6</text:span><text:span text:style-name="T627_2"> </text:span></text:p>
          </table:table-cell>
          <table:table-cell table:style-name="Cell185">
            <text:p text:style-name="P628"><text:span text:style-name="T628_1">Output<text:s/>Score: </text:span><text:span text:style-name="T628_2"> </text:span></text:p>
          </table:table-cell>
          <table:table-cell table:style-name="Cell186">
            <text:p text:style-name="P629"><text:span text:style-name="T629_1"> </text:span><text:span text:style-name="T629_2"><text:s/></text:span><text:span text:style-name="T629_3">A+</text:span><text:span text:style-name="T629_4"><text:s/></text:span></text:p>
            <text:p text:style-name="P630"/>
            <text:p text:style-name="P631"/>
          </table:table-cell>
        </table:table-row>
        <table:table-row table:style-name="Row69">
          <table:table-cell table:style-name="Cell187" table:number-columns-spanned="2">
            <text:p text:style-name="P632"><text:span text:style-name="T632_1">Impact<text:s/>weighting<text:s/>(%):  </text:span><text:span text:style-name="T632_2"> </text:span></text:p>
          </table:table-cell>
          <table:covered-table-cell/>
          <table:table-cell table:style-name="Cell188">
            <text:p text:style-name="P633"><text:span text:style-name="T633_1"> 10%</text:span></text:p>
          </table:table-cell>
          <table:table-cell table:style-name="Cell189">
            <text:p text:style-name="P634"><text:span text:style-name="T634_1">Weighting<text:s/>revised<text:s/>since<text:s/>last AR? </text:span><text:span text:style-name="T634_2"> </text:span></text:p>
          </table:table-cell>
          <table:table-cell table:style-name="Cell190">
            <text:p text:style-name="P635"><text:span text:style-name="T635_1"> Yes</text:span></text:p>
          </table:table-cell>
        </table:table-row>
      </table:table>
      <text:p text:style-name="P636"/>
      <table:table table:style-name="Table25">
        <table:table-column table:style-name="Column70"/>
        <table:table-column table:style-name="Column71"/>
        <table:table-column table:style-name="Column72"/>
        <table:table-row table:style-name="Row70">
          <table:table-cell table:style-name="Cell191">
            <text:p text:style-name="P637"><text:span text:style-name="T637_1">Indicator(s)</text:span></text:p>
          </table:table-cell>
          <table:table-cell table:style-name="Cell192">
            <text:p text:style-name="P638"><text:span text:style-name="T638_1">Milestone(s)<text:s/>for<text:s/>this<text:s/>review</text:span></text:p>
          </table:table-cell>
          <table:table-cell table:style-name="Cell193">
            <text:p text:style-name="P639"><text:span text:style-name="T639_1">Progress<text:s/></text:span></text:p>
          </table:table-cell>
        </table:table-row>
        <table:table-row table:style-name="Row71">
          <table:table-cell table:style-name="Cell194">
            <text:p text:style-name="P640"><text:span text:style-name="T640_1">6.1<text:s/>High-quality<text:s/>research<text:s/>on<text:s/>pathways<text:s/>to<text:s/>responsibly<text:s/>scale<text:s/>(RQ+<text:s/></text:span><text:span text:style-name="T640_2">score)*</text:span></text:p>
          </table:table-cell>
          <table:table-cell table:style-name="Cell195">
            <text:p text:style-name="P641"><text:span text:style-name="T641_1">6</text:span></text:p>
          </table:table-cell>
          <table:table-cell table:style-name="Cell196">
            <text:p text:style-name="P642"><text:span text:style-name="T642_1">Moderately<text:s/>exceeded:</text:span><text:span text:style-name="T642_2"><text:s/>6.3<text:s/>(6.3<text:s/>in<text:s/>the<text:s/>last<text:s/>reporting<text:s/>year)<text:s/></text:span></text:p>
          </table:table-cell>
        </table:table-row>
        <table:table-row table:style-name="Row72">
          <table:table-cell table:style-name="Cell197">
            <text:p text:style-name="P643"><text:span text:style-name="T643_1">6.2<text:s/>Number<text:s/>of<text:s/>innovations<text:s/>supported<text:s/>in<text:s/>scaling</text:span><text:span text:style-name="T643_2"><text:note text:note-class="footnote"><text:note-citation/><text:note-body><text:p text:style-name="P644"><text:span text:style-name="T644_1"><text:s/>Within<text:s/>AI4D,<text:s/>an<text:s/>innovation<text:s/>is<text:s/>considered<text:s/>“supported<text:s/>in<text:s/>scaling”<text:s/>when<text:s/>AI4D<text:s/>provides<text:s/>intentional,<text:s/>programme</text:span><text:span text:style-name="T644_2">‑</text:span><text:span text:style-name="T644_3">level<text:s/>support<text:s/>to<text:s/>help<text:s/>that<text:s/>innovation<text:s/>progress<text:s/>along<text:s/>a<text:s/>scaling<text:s/>trajectory,<text:s/>in<text:s/>line<text:s/>with<text:s/>responsible<text:s/>and<text:s/>inclusive<text:s/>AI<text:s/>principles.<text:s/>This<text:s/>includes<text:s/>dedicated<text:s/>funding<text:s/>and<text:s/>evaluative/evaluation<text:s/>support<text:s/>as<text:s/>well<text:s/>as<text:s/>technical,<text:s/>or<text:s/>ecosystem<text:s/>support<text:s/>(such<text:s/>as<text:s/>GEDI<text:s/>integration)<text:s/>to<text:s/>enable<text:s/>responsible<text:s/>deployment.</text:span></text:p></text:note-body></text:note></text:span></text:p>
          </table:table-cell>
          <table:table-cell table:style-name="Cell198">
            <text:p text:style-name="P645"><text:span text:style-name="T645_1">14</text:span></text:p>
          </table:table-cell>
          <table:table-cell table:style-name="Cell199">
            <text:p text:style-name="P646"><text:span text:style-name="T646_1">Substantially<text:s/>exceeded:</text:span><text:span text:style-name="T646_2"><text:s/>24<text:s/>(23<text:s/>in<text:s/>the<text:s/>last<text:s/>reporting<text:s/>year)</text:span></text:p>
          </table:table-cell>
        </table:table-row>
      </table:table>
      <text:p text:style-name="P647"><text:span text:style-name="T647_1">Briefly<text:s/>describe<text:s/>the<text:s/>output’s<text:s/>activities<text:s/>and<text:s/>provide<text:s/>supporting<text:s/>narrative<text:s/>for<text:s/>the<text:s/>score.<text:s/></text:span></text:p>
      <text:p text:style-name="P648"/>
      <text:p text:style-name="P649"><text:span text:style-name="T649_1">This<text:s/>output<text:s/>scores<text:s/>an<text:s/>A+,<text:s/></text:span><text:span text:style-name="T649_2">as<text:s/>the<text:s/>programme<text:s/>substantially<text:s/>exceeded<text:s/></text:span><text:span text:style-name="T649_3">and<text:s/>moderately<text:s/>exceeded<text:s/>its<text:s/>milestones</text:span><text:span text:style-name="T649_4">,<text:s/></text:span><text:span text:style-name="T649_5">demonstrating</text:span><text:span text:style-name="T649_6"><text:s/>its<text:s/>growing<text:s/>ability<text:s/>to<text:s/>support<text:s/>responsible<text:s/>AI<text:s/>innovations<text:s/>to<text:s/>progress<text:s/>along<text:s/>the<text:s/>scaling<text:s/>pathway.</text:span><text:span text:style-name="T649_7"><text:s/></text:span><text:span text:style-name="T649_8">This<text:s/>output<text:s/>matters<text:s/>because<text:s/>helping<text:s/>high</text:span><text:span text:style-name="T649_9">impact<text:s/>AI<text:s/>innovations<text:s/>scale<text:s/>responsibly<text:s/>turns<text:s/>early<text:s/>successes<text:s/>into<text:s/>sustainable,<text:s/>widely<text:s/>adopted<text:s/>solutions—strengthening<text:s/>country<text:s/>systems,<text:s/>improving<text:s/>service<text:s/>delivery,<text:s/>and<text:s/>maximising<text:s/>development<text:s/>impact.</text:span></text:p>
      <text:p text:style-name="P650"/>
      <text:p text:style-name="P651"><text:span text:style-name="T651_1">Indicator<text:s/>6.1</text:span><text:span text:style-name="T651_2"><text:s/></text:span><text:span text:style-name="T651_3">focuses<text:s/>specifically<text:s/>on<text:s/>research<text:s/>related<text:s/>to<text:s/>pathways<text:s/>to<text:s/>responsible<text:s/>scale,<text:s/>unlike<text:s/></text:span><text:span text:style-name="T651_4">output<text:s/></text:span><text:span text:style-name="T651_5">2.2,<text:s/>which<text:s/>assesses<text:s/>publications<text:s/>across<text:s/>all<text:s/>pillars.<text:s/>During<text:s/>the<text:s/>reporting<text:s/>period,<text:s/>two<text:s/>scaling</text:span><text:span text:style-name="T651_6"><text:s/></text:span><text:span text:style-name="T651_7">focused<text:s/>publications<text:s/>were<text:s/>assessed,<text:s/>achieving<text:s/></text:span><text:span text:style-name="T651_8">an<text:s/>average<text:s/>RQ+<text:s/>score<text:s/>of<text:s/>6.3<text:s/>out<text:s/>of<text:s/>8</text:span><text:span text:style-name="T651_9">,<text:s/>indicating<text:s/>very<text:s/>strong<text:s/>quality.<text:s/>Notably,<text:s/>Framework<text:s/>for<text:s/>Deploying<text:s/>Responsible<text:s/>AI<text:s/>Solutions<text:s/>for<text:s/>Health<text:s/>at<text:s/>Scale<text:s/>by<text:s/>Dr<text:s/>Joyce<text:s/>Nabende<text:s/>(Makerere<text:s/>University)<text:s/>provided<text:s/>practical<text:s/>insights<text:s/>into<text:s/>scaling<text:s/>pathways<text:s/>and<text:s/>enabling<text:s/>conditions,<text:s/>strengthening<text:s/>the<text:s/>programme’s<text:s/>understanding<text:s/>of<text:s/>how<text:s/>responsible<text:s/>AI<text:s/>principles<text:s/>can<text:s/>be<text:s/>applied<text:s/>during<text:s/>real</text:span><text:span text:style-name="T651_10"><text:s/></text:span><text:span text:style-name="T651_11">world<text:s/>scaleup.</text:span></text:p>
      <text:p text:style-name="P652"/>
      <text:p text:style-name="P653"><text:span text:style-name="T653_1">Indicator<text:s/>6.2</text:span><text:span text:style-name="T653_2"><text:s/></text:span><text:span text:style-name="T653_3">captures<text:s/>the<text:s/>support<text:s/>provided<text:s/>to<text:s/>responsible<text:s/>AI<text:s/>innovations<text:s/>with<text:s/>proven<text:s/>impact<text:s/>as<text:s/>they<text:s/>embark<text:s/>on<text:s/>their<text:s/>scaling<text:s/>journey.<text:s/>Over<text:s/>the<text:s/>past<text:s/>year,<text:s/></text:span><text:span text:style-name="T653_4">23<text:s/>innovations</text:span><text:span text:style-name="T653_5"><text:s/>have<text:s/>been<text:s/>supported<text:s/>in<text:s/>moving<text:s/>along<text:s/>their<text:s/>scaling<text:s/>pathways.<text:s/>All<text:s/>originated<text:s/>from<text:s/>innovation<text:s/>networks,<text:s/>with<text:s/>most<text:s/>receiving<text:s/>previous<text:s/>rounds<text:s/>of<text:s/>support<text:s/>under<text:s/>earlier<text:s/>phases<text:s/>of<text:s/>the<text:s/>programme.<text:s/>Examples<text:s/>include:</text:span></text:p>
      <text:list text:style-name="LS11" xml:id="list81">
        <text:list-item>
          <text:p text:style-name="P654"><text:span text:style-name="T654_1">The<text:s/></text:span><text:span text:style-name="T654_2"><text:a xlink:type="simple" xlink:href="https://www.ai4d.ai/projects/artificial-intelligence-for-agriculture-and-food-systems-innovation-research-network"><text:span text:style-name="T654_3">AI4AFS<text:s/>Scaling<text:s/>Hub</text:span></text:a></text:span><text:span text:style-name="T654_4"><text:s/>is<text:s/>supporting<text:s/>AI</text:span><text:span text:style-name="T654_5"><text:s/>for<text:s/>Nsukka<text:s/>Yellow<text:s/>Pepper<text:s/>(AI4NYP)<text:s/></text:span><text:span text:style-name="T654_6">in<text:s/>Nigeria</text:span><text:span text:style-name="T654_7">,<text:s/>an<text:s/></text:span><text:span text:style-name="T654_8">EdgeA</text:span><text:span text:style-name="T654_9">I</text:span><text:span text:style-name="T654_10">,<text:s/>solar</text:span><text:span text:style-name="T654_11">-</text:span><text:span text:style-name="T654_12">powered<text:s/>AI<text:s/>system<text:s/>that<text:s/>detects<text:s/>diseases<text:s/>in<text:s/>Nsukka<text:s/>Yellow<text:s/>Pepper<text:s/>crops</text:span><text:span text:style-name="T654_13"><text:s/>and<text:s/>sends</text:span><text:span text:style-name="T654_14"><text:s/>SMS<text:s/>alerts<text:s/>when<text:s/>signs<text:s/>of<text:s/>disease<text:s/>are<text:s/>detected</text:span><text:span text:style-name="T654_15">.<text:s/></text:span></text:p>
        </text:list-item>
      </text:list>
      <text:p text:style-name="P655"><text:span text:style-name="T655_1">The<text:s/>solution<text:s/>has<text:s/>been<text:s/>intentionally<text:s/>designed<text:s/></text:span><text:span text:style-name="T655_2">to<text:s/>scale<text:s/>in<text:s/></text:span><text:span text:style-name="T655_3">low<text:s/>resource<text:s/>environments,<text:s/>is<text:s/>gender<text:s/>responsive<text:s/>and<text:s/>user<text:s/>tested,<text:s/>has<text:s/>progressed<text:s/>from<text:s/>prototype<text:s/>to<text:s/>real<text:s/>world<text:s/>deployment,<text:s/>and<text:s/>benefits<text:s/>from<text:s/>defined<text:s/>institutional<text:s/>pathways<text:s/>(ministries<text:s/>and<text:s/>extension<text:s/>systems)<text:s/>alongside<text:s/>community</text:span><text:span text:style-name="T655_4">-</text:span><text:span text:style-name="T655_5">based<text:s/>adoption<text:s/>mechanisms<text:s/>(farm<text:s/>clusters<text:s/>and<text:s/>cooperatives).</text:span></text:p>
      <text:list text:style-name="LS11" xml:id="list82">
        <text:list-item>
          <text:p text:style-name="P656"><text:span text:style-name="T656_1">NatalIA</text:span><text:span text:style-name="T656_2">,<text:s/>developed<text:s/>under<text:s/>the<text:s/></text:span><text:span text:style-name="T656_3"><text:a xlink:type="simple" xlink:href="https://www.ai4d.ai/projects/scaling-and-sustaining-artificial-intelligence-solutions-to-improve-sexual-reproductive-and-maternal-health-in-lac"><text:span text:style-name="T656_4">Sexual,<text:s/>Reproductive<text:s/>and<text:s/>Maternal<text:s/>Health<text:s/>Hub</text:span><text:span text:style-name="T656_5"><text:s/>(Latin<text:s/>America<text:s/>and<text:s/>the<text:s/>Caribbean)</text:span></text:a></text:span><text:span text:style-name="T656_6"><text:s/></text:span><text:span text:style-name="T656_7">in<text:s/>Guatemala</text:span><text:span text:style-name="T656_8">,<text:s/>supports<text:s/>AI</text:span><text:span text:style-name="T656_9"><text:s/></text:span><text:span text:style-name="T656_10">enabled<text:s/>obstetric<text:s/>ultrasound<text:s/>by<text:s/>helping<text:s/></text:span><text:span text:style-name="T656_11">rural<text:s/></text:span><text:span text:style-name="T656_12">nonspecialist<text:s/>health<text:s/>workers<text:s/>capture<text:s/>images<text:s/>that<text:s/>can<text:s/>be<text:s/>remotely<text:s/>interpreted<text:s/>by<text:s/>experts.<text:s/>The<text:s/>team<text:s/>is<text:s/>now<text:s/>working<text:s/>with<text:s/>professional<text:s/>midwives<text:s/>to<text:s/>collect<text:s/>real</text:span><text:span text:style-name="T656_13"><text:s/></text:span><text:span text:style-name="T656_14">world<text:s/>data<text:s/>and<text:s/>refine<text:s/>models<text:s/>using<text:s/>culturally<text:s/>appropriate,<text:s/>privacy</text:span><text:span text:style-name="T656_15"><text:s/></text:span><text:span text:style-name="T656_16">preserving<text:s/>approaches</text:span><text:span text:style-name="T656_17"><text:s/>-</text:span><text:span text:style-name="T656_18"><text:s/></text:span><text:span text:style-name="T656_19">illustrating<text:s/>the<text:s/>importance<text:s/>of<text:s/>deep<text:s/>partnerships<text:s/>with<text:s/>local<text:s/>health<text:s/>providers.</text:span></text:p>
        </text:list-item>
      </text:list>
      <text:p text:style-name="P657"><text:span text:style-name="T657_1">AI4D<text:s/></text:span><text:span text:style-name="T657_2">is</text:span><text:span text:style-name="T657_3"><text:s/>providing<text:s/>dedicated<text:s/>funding,<text:s/></text:span><text:span text:style-name="T657_4">support</text:span><text:span text:style-name="T657_5">,<text:s/>and<text:s/>evaluative<text:s/>support<text:s/>to<text:s/>expand<text:s/></text:span><text:span text:style-name="T657_6">this</text:span><text:span text:style-name="T657_7"><text:s/>tool</text:span><text:span text:style-name="T657_8">.<text:s/>The<text:s/></text:span><text:span text:style-name="T657_9">current<text:s/>work<text:s/>on<text:s/>real</text:span><text:span text:style-name="T657_10"><text:s/></text:span><text:span text:style-name="T657_11">world<text:s/>data<text:s/>collection<text:s/>and<text:s/>model<text:s/>refinement<text:s/>reflects<text:s/>clear<text:s/>progression<text:s/>along<text:s/>a<text:s/>responsible<text:s/>scaling<text:s/>pathway<text:s/>and</text:span><text:span text:style-name="T657_12"><text:s/></text:span><text:span text:style-name="T657_13">contributes<text:s/>to<text:s/>improving<text:s/>access<text:s/>to<text:s/>prenatal<text:s/>care<text:s/>in<text:s/>underserved<text:s/>communities.</text:span></text:p>
      <text:list text:style-name="LS11" xml:id="list83">
        <text:list-item>
          <text:p text:style-name="P658"><text:span text:style-name="T658_1">The<text:s/></text:span><text:span text:style-name="T658_2"><text:a xlink:type="simple" xlink:href="https://www.ai4d.ai/projects/artificial-intelligence-for-agriculture-and-food-systems-innovation-research-network"><text:span text:style-name="T658_3">AI4AFS<text:s/>Scaling<text:s/>Hub</text:span></text:a></text:span><text:span text:style-name="T658_4"><text:s/></text:span><text:span text:style-name="T658_5">is<text:s/>supporting<text:s/></text:span><text:span text:style-name="T658_6">PeMOST</text:span><text:span text:style-name="T658_7"><text:s/>in<text:s/>Kenya</text:span><text:span text:style-name="T658_8">,<text:s/>an<text:s/>application<text:s/>that<text:s/>predicts<text:s/>outbreaks<text:s/>of<text:s/>the<text:s/>invasive<text:s/>Tuta<text:s/></text:span><text:span text:style-name="T658_9">Absoluta</text:span><text:span text:style-name="T658_10"><text:s/>moth<text:s/>in<text:s/>tomato<text:s/>crops<text:s/>and<text:s/>provides<text:s/>early</text:span><text:span text:style-name="T658_11"><text:s/></text:span><text:span text:style-name="T658_12">warning<text:s/>and<text:s/>targeted<text:s/>pest</text:span><text:span text:style-name="T658_13"><text:s/></text:span><text:span text:style-name="T658_14">management<text:s/>information.<text:s/>The<text:s/>team<text:s/>has<text:s/>been<text:s/>validating<text:s/>the<text:s/>tool<text:s/>in<text:s/>farming<text:s/>communities<text:s/>and<text:s/>incorporating<text:s/>diverse,<text:s/>locally<text:s/>relevant<text:s/>datasets</text:span><text:span text:style-name="T658_15"><text:s/></text:span><text:span text:style-name="T658_16">to<text:s/>improve<text:s/>accuracy.<text:s/>It<text:s/>is<text:s/>currently<text:s/>being<text:s/>used<text:s/>by<text:s/>community<text:s/>champions,<text:s/>who<text:s/>are<text:s/>central<text:s/>to<text:s/>the<text:s/>scaling<text:s/>strategy<text:s/>and<text:s/>will<text:s/>support<text:s/>wider<text:s/>uptake<text:s/>among<text:s/>farmers.</text:span></text:p>
        </text:list-item>
      </text:list>
      <text:p text:style-name="P659"><text:span text:style-name="T659_1">AI4D</text:span><text:span text:style-name="T659_2"><text:s/>is</text:span><text:span text:style-name="T659_3"><text:s/>providing<text:s/>targeted<text:s/>technical<text:s/>and<text:s/>evaluative<text:s/>support<text:s/>to<text:s/>refine<text:s/>the<text:s/>model<text:s/>using<text:s/>diverse<text:s/>local<text:s/>data<text:s/>and<text:s/>validate<text:s/>it<text:s/>in<text:s/>real</text:span><text:span text:style-name="T659_4"><text:s/></text:span><text:span text:style-name="T659_5">world<text:s/>contexts</text:span><text:span text:style-name="T659_6">.<text:s/></text:span><text:span text:style-name="T659_7">PeMOST’s</text:span><text:span text:style-name="T659_8"><text:s/>use<text:s/>by<text:s/>community<text:s/>champions<text:s/>demonstrates<text:s/>clear<text:s/>movement<text:s/>along<text:s/>a<text:s/>responsible,<text:s/>context</text:span><text:span text:style-name="T659_9"><text:s/></text:span><text:span text:style-name="T659_10">appropriate<text:s/>adoption<text:s/>pathway,<text:s/>creating<text:s/>a<text:s/>solid<text:s/>foundation<text:s/>for<text:s/>wider<text:s/>farmer<text:s/>uptake.</text:span></text:p>
      <text:p text:style-name="P660"/>
      <text:p text:style-name="P661"><text:span text:style-name="T661_1">Describe<text:s/>any<text:s/>changes<text:s/>to<text:s/>this<text:s/>output<text:s/>during<text:s/>the<text:s/>past<text:s/>year,<text:s/>and<text:s/>any<text:s/>planned<text:s/>changes<text:s/></text:span><text:span text:style-name="T661_2">as<text:s/>a<text:s/>result<text:s/>of</text:span><text:span text:style-name="T661_3"><text:s/>this<text:s/>review.<text:s/></text:span></text:p>
      <text:p text:style-name="P662"/>
      <text:p text:style-name="P663"><text:span text:style-name="T663_1">There<text:s/>were<text:s/>no<text:s/>changes<text:s/>to<text:s/>this<text:s/>output<text:s/>during<text:s/>the<text:s/>past<text:s/>year.<text:s/>Indicator<text:s/>6.2<text:s/>was<text:s/>substantially<text:s/>exceeded,<text:s/>as<text:s/>innovations<text:s/>that<text:s/>were<text:s/>developed<text:s/>in<text:s/>the<text:s/>previous<text:s/>phase<text:s/>are<text:s/>moving<text:s/>along<text:s/>the<text:s/>scaling<text:s/>pathway</text:span><text:span text:style-name="T663_2">,<text:s/>and<text:s/>need<text:s/>to<text:s/>be<text:s/></text:span><text:span text:style-name="T663_3">adjusted<text:s/>upwards.<text:s/></text:span></text:p>
      <text:p text:style-name="P664"/>
      <text:p text:style-name="P665"><text:span text:style-name="T665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666"/>
      <text:p text:style-name="P667"><text:span text:style-name="T667_1">The<text:s/>recommendation<text:s/>for<text:s/></text:span><text:span text:style-name="T667_2">the<text:s/>Lab<text:s/>for<text:s/>Ethics,<text:s/>Policy<text:s/>and<text:s/>Scaling<text:s/>of<text:s/>AI<text:s/>(LEPSAI)<text:s/></text:span><text:span text:style-name="T667_3">to<text:s/>maintain<text:s/>a<text:s/>reflective<text:s/>and<text:s/>iterative<text:s/>approach<text:s/>to<text:s/>responsible<text:s/>AI<text:s/>mentorship<text:s/>is<text:s/>ongoing.</text:span><text:span text:style-name="T667_4"><text:s/>During<text:s/>the<text:s/>reporting<text:s/>period,<text:s/>LEPSAI<text:s/>launched<text:s/>a<text:s/>competitive<text:s/>call<text:s/>for<text:s/>AI<text:s/>innovations<text:s/>ready<text:s/>to<text:s/>scale,<text:s/>attracting<text:s/>more<text:s/>than<text:s/>300<text:s/>applications<text:s/>across<text:s/>agriculture,<text:s/>health,<text:s/>and<text:s/>education.<text:s/>The<text:s/>selection<text:s/>process<text:s/>is<text:s/>now<text:s/>in<text:s/>its<text:s/>final<text:s/>stages,<text:s/>with<text:s/>three<text:s/>innovations<text:s/>beyond<text:s/>the<text:s/>prototype<text:s/>and<text:s/>pilot<text:s/>phase<text:s/>expected<text:s/>to<text:s/>be<text:s/>supported.<text:s/></text:span><text:span text:style-name="T667_5">Throughout<text:s/></text:span><text:span text:style-name="T667_6">the<text:s/>process,<text:s/>applicants<text:s/>were<text:s/>assessed<text:s/>against<text:s/>responsible<text:s/>and<text:s/>inclusive<text:s/>AI<text:s/>criteria<text:s/>aligned<text:s/>with<text:s/>AI4D,<text:s/>including<text:s/></text:span><text:span text:style-name="T667_7">cocreation</text:span><text:span text:style-name="T667_8"><text:s/>with<text:s/>user<text:s/>communities,<text:s/>approaches<text:s/>to<text:s/>impact<text:s/>and<text:s/>growth<text:s/>evaluation,<text:s/>and<text:s/>integration<text:s/>of<text:s/></text:span><text:span text:style-name="T667_9">GEDI</text:span><text:span text:style-name="T667_10">.<text:s/>Scalability<text:s/>was<text:s/>assessed<text:s/>through<text:s/>data<text:s/>and<text:s/>sustainability<text:s/>plans,<text:s/>partnerships<text:s/>or<text:s/>pathways<text:s/>to<text:s/>scale,<text:s/>evidence<text:s/>of<text:s/>use<text:s/>or<text:s/>impact,<text:s/>and<text:s/>the<text:s/>clarity<text:s/>of<text:s/>problem<text:s/>analysis.<text:s/>Building<text:s/>on<text:s/>this,<text:s/>LEPSAI<text:s/>will<text:s/>extend<text:s/>support<text:s/>beyond<text:s/>responsible<text:s/>and<text:s/>inclusive<text:s/>design<text:s/>to<text:s/>document<text:s/>what<text:s/>responsible<text:s/>scaling<text:s/>looks<text:s/>like<text:s/>in<text:s/>practice</text:span><text:span text:style-name="T667_11"><text:s/>-<text:s/></text:span><text:span text:style-name="T667_12">maintaining<text:s/>integrity<text:s/>and<text:s/>impact<text:s/>while<text:s/>expanding<text:s/>reach<text:s/>to<text:s/>an<text:s/>appropriate<text:s/>scale.</text:span></text:p>
      <text:p text:style-name="P668"/>
      <text:p text:style-name="P669"><text:span text:style-name="T669_1">This<text:s/>approach<text:s/>is<text:s/>informing<text:s/>the<text:s/>continued<text:s/>refinement<text:s/>of<text:s/>LEPSAI’s<text:s/>mentorship<text:s/>model<text:s/>while<text:s/>generating<text:s/>practical<text:s/>learning<text:s/>to<text:s/>be<text:s/>documented<text:s/>and<text:s/>shared<text:s/>with<text:s/>the<text:s/>programme’s<text:s/>wider<text:s/>innovation<text:s/>and<text:s/>research<text:s/>communities.</text:span><text:span text:style-name="T669_2"><text:s/></text:span><text:span text:style-name="T669_3">While<text:s/>the<text:s/>programme<text:s/>only<text:s/>had<text:s/>enough<text:s/>bu</text:span><text:span text:style-name="T669_4">dget<text:s/>to<text:s/>support<text:s/>three<text:s/></text:span><text:span text:style-name="T669_5">project</text:span><text:span text:style-name="T669_6">,<text:s/></text:span><text:span text:style-name="T669_7">LEPSAI<text:s/>is<text:s/>creating<text:s/>a<text:s/>repository<text:s/>and<text:s/>online<text:s/>community<text:s/>of<text:s/>practice<text:s/>for<text:s/>all<text:s/>innovators<text:s/>who<text:s/>applied<text:s/>to<text:s/>keep<text:s/>them<text:s/>engaged<text:s/>and<text:s/>see<text:s/>how<text:s/>their<text:s/>solution<text:s/>progresses<text:s/>and<text:s/>to<text:s/>provide<text:s/>targeted<text:s/></text:span><text:span text:style-name="T669_8">support</text:span><text:span text:style-name="T669_9">.<text:s/></text:span></text:p>
      <text:p text:style-name="P670"/>
      <text:p text:style-name="P671"><text:span text:style-name="T671_1">Learning</text:span><text:span text:style-name="T671_2"><text:s/>1:<text:s/>Inclusion<text:s/>needs<text:s/>to<text:s/>be<text:s/>embedded<text:s/>earlier<text:s/>and<text:s/>more<text:s/>deeply<text:s/>in<text:s/>AI<text:s/>innovation</text:span></text:p>
      <text:list text:style-name="LS11" xml:id="list84">
        <text:list-item>
          <text:p text:style-name="P672"><text:span text:style-name="T672_1">Experience<text:s/>from<text:s/>the<text:s/>responsible<text:s/>AI<text:s/>mentorship<text:s/>initiative<text:s/>shows<text:s/>that<text:s/>gender,<text:s/>disability,<text:s/>and<text:s/>inclusion<text:s/>considerations<text:s/>are<text:s/>often<text:s/>treated<text:s/>as<text:s/>secondary<text:s/>or<text:s/>addressed<text:s/>only<text:s/>at<text:s/>the<text:s/>output<text:s/>stage<text:s/>of<text:s/>AI<text:s/>innovations.<text:s/>Many<text:s/>innovators<text:s/>do<text:s/>not<text:s/>prioritise<text:s/>questions<text:s/>of<text:s/>inclusion<text:s/>and<text:s/>intersectionality<text:s/>during<text:s/>early<text:s/>design<text:s/>and<text:s/>development,<text:s/>despite<text:s/>their<text:s/>importance<text:s/>for<text:s/>responsible<text:s/>AI.<text:s/>As<text:s/>a<text:s/>result,<text:s/>the<text:s/>mentorship<text:s/>programme<text:s/>had<text:s/>to<text:s/>introduce<text:s/>a<text:s/>dedicated<text:s/>GEDI<text:s/>support<text:s/>stream,<text:s/>requiring<text:s/>more<text:s/>intensive<text:s/>and<text:s/>sustained<text:s/>engagement<text:s/>with<text:s/>innovators<text:s/>and<text:s/>increasing<text:s/>the<text:s/>time<text:s/>required<text:s/>per<text:s/>participant.</text:span></text:p>
        </text:list-item>
      </text:list>
      <text:p text:style-name="P673"/>
      <text:p text:style-name="P674"><text:span text:style-name="T674_1">Recommendation</text:span><text:span text:style-name="T674_2">s</text:span></text:p>
      <text:list text:style-name="LS11" xml:id="list85">
        <text:list-item>
          <text:p text:style-name="P675"><text:span text:style-name="T675_1">AI4D<text:s/>should<text:s/>expand<text:s/>and<text:s/>scale<text:s/>the<text:s/>responsible<text:s/>AI<text:s/>mentorship<text:s/>offer<text:s/>with<text:s/>a<text:s/>stronger<text:s/>GEDI<text:s/>focus,<text:s/>including<text:s/>recruiting<text:s/>and<text:s/>training<text:s/>a<text:s/>new<text:s/>pool<text:s/>of<text:s/>mentors<text:s/>with<text:s/>existing<text:s/>GEDI<text:s/>expertise.<text:s/>Mentorship<text:s/>guidance<text:s/>and<text:s/>training<text:s/>materials<text:s/>should<text:s/>more<text:s/>explicitly<text:s/>integrate<text:s/>responsible<text:s/>AI<text:s/>and<text:s/>inclusion,<text:s/>ensuring<text:s/>these<text:s/>considerations<text:s/>are<text:s/>addressed<text:s/>from<text:s/>the<text:s/>outset<text:s/>of<text:s/>innovation<text:s/>design.</text:span><text:span text:style-name="T675_2"><text:s/></text:span><text:span text:style-name="T675_3">Timeline:</text:span><text:span text:style-name="T675_4"><text:s/>New<text:s/>mentor<text:s/>pool<text:s/>intake<text:s/>and<text:s/>onboarding<text:s/>by<text:s/>Q4<text:s/>2026/27.</text:span></text:p>
        </text:list-item>
      </text:list>
      <text:p text:style-name="P676"/>
      <text:p text:style-name="P677"><text:span text:style-name="T677_1">Learning<text:s/></text:span><text:span text:style-name="T677_2">2:<text:s/>Innovators<text:s/>struggle<text:s/>to<text:s/>anticipate<text:s/>what<text:s/>scaling<text:s/>will<text:s/>require</text:span></text:p>
      <text:list text:style-name="LS12" xml:id="list86">
        <text:list-item>
          <text:p text:style-name="P678"><text:span text:style-name="T678_1">The<text:s/>programme<text:s/>has<text:s/>gained<text:s/>a<text:s/>clearer<text:s/>understanding<text:s/>of<text:s/>the<text:s/>common<text:s/>bottlenecks<text:s/>innovators<text:s/>face<text:s/>when<text:s/>moving<text:s/>towards<text:s/>scale,<text:s/>particularly<text:s/>where<text:s/>scaling<text:s/>depends<text:s/>on<text:s/>public</text:span><text:span text:style-name="T678_2">‑</text:span><text:span text:style-name="T678_3">sector<text:s/>pathways<text:s/>or<text:s/>maintaining<text:s/>accessibility<text:s/>and<text:s/>public</text:span><text:span text:style-name="T678_4">‑</text:span><text:span text:style-name="T678_5">good<text:s/>characteristics.<text:s/>Many<text:s/>innovators<text:s/>lack<text:s/>early<text:s/>clarity<text:s/>on<text:s/>what<text:s/>will<text:s/>be<text:s/>required<text:s/>to<text:s/>demonstrate<text:s/>value<text:s/>at<text:s/>scale,<text:s/>including<text:s/>appropriate<text:s/>monitoring<text:s/>data,<text:s/>evaluation<text:s/>evidence,<text:s/>regulatory<text:s/>alignment,<text:s/>user<text:s/>demand,<text:s/>and<text:s/>institutional<text:s/>fit<text:s/>(for<text:s/>example,<text:s/>what<text:s/>a<text:s/>ministry<text:s/>or<text:s/>public<text:s/>agency<text:s/>would<text:s/>find<text:s/>useful).</text:span></text:p>
        </text:list-item>
      </text:list>
      <text:p text:style-name="P679"/>
      <text:p text:style-name="P680"><text:span text:style-name="T680_1">Recommendation</text:span><text:span text:style-name="T680_2">s</text:span></text:p>
      <text:list text:style-name="LS12" xml:id="list87">
        <text:list-item>
          <text:p text:style-name="P681"><text:span text:style-name="T681_1">AI4D<text:s/>should<text:s/>incorporate<text:s/>explicit<text:s/>mentorship<text:s/>on<text:s/>scaling<text:s/>pathways<text:s/>into<text:s/>the<text:s/>responsible<text:s/>AI<text:s/>mentorship<text:s/>offer,<text:s/>ensuring<text:s/>innovators<text:s/>are<text:s/>supported<text:s/>from<text:s/>the<text:s/>outset<text:s/>to<text:s/>ask<text:s/>and<text:s/>address<text:s/>key<text:s/>scaling<text:s/>questions.<text:s/>This<text:s/>should<text:s/>include<text:s/>exposure<text:s/>to<text:s/>ecosystem</text:span><text:span text:style-name="T681_2">‑</text:span><text:span text:style-name="T681_3">level<text:s/>perspectives<text:s/>on<text:s/>scaling,<text:s/>beyond<text:s/>individual<text:s/>co</text:span><text:span text:style-name="T681_4">‑</text:span><text:span text:style-name="T681_5">creation<text:s/>processes.</text:span></text:p>
        </text:list-item>
        <text:list-item>
          <text:p text:style-name="P682"><text:span text:style-name="T682_1">In<text:s/>parallel,<text:s/>the<text:s/>programme<text:s/>should<text:s/>explore<text:s/>“mentoring<text:s/>the<text:s/>mentors”<text:s/>approaches</text:span><text:span text:style-name="T682_2"><text:s/>-</text:span><text:span text:style-name="T682_3">working<text:s/>with<text:s/>innovation<text:s/>network<text:s/>leads<text:s/>and<text:s/>ecosystem<text:s/>actors</text:span><text:span text:style-name="T682_4"><text:s/>-<text:s/></text:span><text:span text:style-name="T682_5">and<text:s/>pilot<text:s/>group<text:s/>mentorship<text:s/>models<text:s/>to<text:s/>reach<text:s/>scale<text:s/>more<text:s/>effectively<text:s/>and<text:s/>support<text:s/>expansion<text:s/>into<text:s/>Asia.</text:span><text:span text:style-name="T682_6"><text:s/></text:span><text:span text:style-name="T682_7">Timeline</text:span><text:span text:style-name="T682_8">:<text:s/>Ongoing,<text:s/>with<text:s/>a<text:s/>pilot<text:s/>mentor</text:span><text:span text:style-name="T682_9">‑</text:span><text:span text:style-name="T682_10">the</text:span><text:span text:style-name="T682_11">‑</text:span><text:span text:style-name="T682_12">mentor<text:s/>model<text:s/>by<text:s/>Q4<text:s/>2026/27.</text:span></text:p>
        </text:list-item>
      </text:list>
      <text:p text:style-name="P683"/>
      <text:p text:style-name="P684"><text:span text:style-name="T684_1">Learning<text:s/></text:span><text:span text:style-name="T684_2">3:<text:s/>Responsible<text:s/>AI<text:s/>mentorship<text:s/>must<text:s/>remain<text:s/>adaptive,<text:s/>but<text:s/>also<text:s/>more<text:s/>shareable</text:span></text:p>
      <text:list text:style-name="LS13" xml:id="list89">
        <text:list-item>
          <text:p text:style-name="P685"><text:span text:style-name="T685_1">LEPSAI’s<text:s/>responsible<text:s/>AI<text:s/>mentorship<text:s/>model<text:s/>is<text:s/>intentionally<text:s/>innovative<text:s/>and<text:s/>context</text:span><text:span text:style-name="T685_2">‑</text:span><text:span text:style-name="T685_3">specific,<text:s/>drawing<text:s/>on<text:s/>multiple<text:s/>responsible<text:s/>AI<text:s/>frameworks<text:s/>and<text:s/>adapting<text:s/>to<text:s/>innovations<text:s/>at<text:s/>different<text:s/>stages<text:s/>of<text:s/>maturity.<text:s/>While<text:s/>this<text:s/>flexibility<text:s/>is<text:s/>a<text:s/>strength,<text:s/>it<text:s/>also<text:s/>creates<text:s/>challenges<text:s/>for<text:s/>consistency,<text:s/>replication,<text:s/>and<text:s/>wider<text:s/>uptake<text:s/>across<text:s/>the<text:s/>programme.</text:span></text:p>
        </text:list-item>
        <text:list-item>
          <text:p text:style-name="P686"><text:span text:style-name="T686_1">As<text:s/>AI4D<text:s/>scales<text:s/>its<text:s/>innovation<text:s/>networks<text:s/>and<text:s/>partnerships,<text:s/>there<text:s/>is<text:s/>a<text:s/>need<text:s/>to<text:s/>retain<text:s/>adaptability<text:s/>while<text:s/>also<text:s/>codifying<text:s/>core<text:s/>elements<text:s/>of<text:s/>the<text:s/>mentorship<text:s/>approach<text:s/>so<text:s/>learning<text:s/>can<text:s/>be<text:s/>shared<text:s/>more<text:s/>systematically.</text:span></text:p>
        </text:list-item>
      </text:list>
      <text:p text:style-name="P687"/>
      <text:p text:style-name="P688"><text:span text:style-name="T688_1">Recommendation</text:span><text:span text:style-name="T688_2">s</text:span></text:p>
      <text:list text:style-name="LS14" xml:id="list91">
        <text:list-item>
          <text:p text:style-name="P689"><text:span text:style-name="T689_1">AI4D<text:s/>should<text:s/>maintain<text:s/>LEPSAI’s<text:s/>reflective<text:s/>and<text:s/>adaptive<text:s/>approach,<text:s/>while<text:s/>gradually<text:s/>formalising<text:s/>core<text:s/>components<text:s/>of<text:s/>the<text:s/>mentorship<text:s/>process<text:s/>into<text:s/>modular<text:s/>guidance<text:s/>that<text:s/>can<text:s/>be<text:s/>shared<text:s/>across<text:s/>innovation<text:s/>networks<text:s/>and<text:s/>partners,<text:s/>supporting<text:s/>wider<text:s/>adoption<text:s/>of<text:s/>responsible<text:s/>AI<text:s/>practices.</text:span><text:span text:style-name="T689_2"><text:s/></text:span><text:span text:style-name="T689_3">Timeline:</text:span><text:span text:style-name="T689_4"><text:s/>Q3<text:s/>2026/27.</text:span></text:p>
        </text:list-item>
      </text:list>
      <text:p text:style-name="P690"/>
      <text:p text:style-name="P691"/>
      <text:p text:style-name="P692"><text:span text:style-name="T692_1">Le</text:span><text:span text:style-name="T692_2">arning</text:span><text:span text:style-name="T692_3"><text:s/></text:span><text:span text:style-name="T692_4">4:<text:s/>Scaling<text:s/>pathways<text:s/>differ<text:s/>significantly<text:s/>by<text:s/>sector</text:span></text:p>
      <text:list text:style-name="LS15" xml:id="list92">
        <text:list-item>
          <text:p text:style-name="P693"><text:span text:style-name="T693_1">Scaling<text:s/>dynamics,<text:s/>institutional<text:s/>pathways,<text:s/>and<text:s/>bottlenecks<text:s/>vary<text:s/>substantially<text:s/>across<text:s/>sectors</text:span><text:span text:style-name="T693_2">,<text:s/></text:span><text:span text:style-name="T693_3">yet<text:s/>innovators<text:s/>often<text:s/>lack<text:s/>access<text:s/>to<text:s/>sector</text:span><text:span text:style-name="T693_4">‑</text:span><text:span text:style-name="T693_5">specific<text:s/>guidance<text:s/>on<text:s/>what<text:s/>successful<text:s/>scale<text:s/>looks<text:s/>like<text:s/>in<text:s/>practice.</text:span><text:span text:style-name="T693_6"><text:s/></text:span><text:span text:style-name="T693_7">Generic<text:s/>advice<text:s/>on<text:s/>scaling<text:s/>is<text:s/>insufficient;<text:s/>without<text:s/>sector</text:span><text:span text:style-name="T693_8">‑</text:span><text:span text:style-name="T693_9">specific<text:s/>insight,<text:s/>innovators<text:s/>may<text:s/>misjudge<text:s/>timelines,<text:s/>partnerships,<text:s/>or<text:s/>evidence<text:s/>requirements.</text:span></text:p>
        </text:list-item>
      </text:list>
      <text:p text:style-name="P694"/>
      <text:p text:style-name="P695"><text:span text:style-name="T695_1">Recommendatio</text:span><text:span text:style-name="T695_2">n</text:span><text:span text:style-name="T695_3">s</text:span></text:p>
      <text:list text:style-name="LS15" xml:id="list93">
        <text:list-item>
          <text:p text:style-name="P696"><text:span text:style-name="T696_1">AI4D<text:s/>should<text:s/>document<text:s/>and<text:s/>systematise<text:s/>learning<text:s/>on<text:s/>scaling<text:s/>pathways<text:s/>across<text:s/>sectors,<text:s/>identifying<text:s/>what<text:s/>distinguishes<text:s/>them<text:s/>and<text:s/>where<text:s/>common<text:s/>bottlenecks<text:s/>arise.<text:s/>This<text:s/>should<text:s/>be<text:s/>complemented<text:s/>by<text:s/>strengthening<text:s/>mentorship<text:s/>with<text:s/>sector</text:span><text:span text:style-name="T696_2">‑</text:span><text:span text:style-name="T696_3">specific<text:s/>scaling<text:s/>expertise<text:s/>and<text:s/>developing<text:s/>playbooks<text:s/>and<text:s/>practi</text:span><text:span text:style-name="T696_4">c</text:span><text:span text:style-name="T696_5">al<text:s/>guides<text:s/>to<text:s/>support<text:s/>innovators.</text:span><text:span text:style-name="T696_6"><text:s/></text:span><text:span text:style-name="T696_7">Timeline:</text:span><text:span text:style-name="T696_8"><text:s/>by<text:s/>next<text:s/>AR</text:span><text:span text:style-name="T696_9">.</text:span></text:p>
        </text:list-item>
      </text:list>
      <text:p text:style-name="P697"/>
      <text:p text:style-name="P698"><text:span text:style-name="T698_1">Learning<text:s/>4:</text:span><text:span text:style-name="T698_2"><text:s/>Scaling<text:s/>strategy</text:span></text:p>
      <text:p text:style-name="P699"><text:span text:style-name="T699_1">While<text:s/>the<text:s/>programme<text:s/>has<text:s/>made<text:s/>good<text:s/>progress<text:s/>in<text:s/>supporting<text:s/></text:span><text:span text:style-name="T699_2">innovations<text:s/>to<text:s/>scale,<text:s/>so<text:s/>far,<text:s/>it<text:s/>has<text:s/>only<text:s/>focused<text:s/>on<text:s/>a<text:s/>very<text:s/>small<text:s/>number<text:s/>of<text:s/></text:span><text:span text:style-name="T699_3">innovations<text:s/>which<text:s/>could<text:s/>reach<text:s/>millions<text:s/>of<text:s/>people.<text:s/></text:span></text:p>
      <text:p text:style-name="P700"/>
      <text:p text:style-name="P701"><text:span text:style-name="T701_1">Recommendation</text:span></text:p>
      <text:p text:style-name="P702"><text:span text:style-name="T702_1">The<text:s/>programme<text:s/>should<text:s/>develop<text:s/>a<text:s/>scaling<text:s/>strategy</text:span><text:span text:style-name="T702_2"><text:s/>to<text:s/>outline<text:s/>the<text:s/>different<text:s/></text:span><text:span text:style-name="T702_3">pathways<text:s/>for<text:s/>scaling<text:s/>innovations.<text:s/>While<text:s/>AI4D<text:s/>doesn’t<text:s/>have<text:s/>the<text:s/>mandate<text:s/>or<text:s/>funding<text:s/>to<text:s/>scale<text:s/></text:span><text:span text:style-name="T702_4">innovations<text:s/>through<text:s/>its<text:s/>own<text:s/>budgets,<text:s/>it<text:s/>should<text:s/>consider<text:s/>how<text:s/>it<text:s/>can<text:s/>support<text:s/>organisations<text:s/>that<text:s/>are<text:s/>already<text:s/>scaling<text:s/>to<text:s/>ensure<text:s/>that<text:s/>their<text:s/>use<text:s/>of<text:s/>AI<text:s/>is<text:s/>responsible<text:s/>and<text:s/>evidence<text:s/>driven.<text:s/></text:span><text:span text:style-name="T702_5">Following<text:s/>this,<text:s/>i</text:span><text:span text:style-name="T702_6">t<text:s/>will<text:s/>be<text:s/>important<text:s/>for<text:s/>IDRC<text:s/>and<text:s/>FCDO<text:s/>to<text:s/>align<text:s/>on<text:s/>expectation<text:s/>in<text:s/>terms<text:s/>of<text:s/>#<text:s/>i</text:span><text:span text:style-name="T702_7">nnovations<text:s/>supported<text:s/>and<text:s/>people<text:s/>reached<text:s/>under<text:s/>this<text:s/>pathway.<text:s/></text:span></text:p>
      <table:table table:style-name="Table26">
        <table:table-column table:style-name="Column73"/>
        <table:table-row table:style-name="Row73">
          <table:table-cell table:style-name="Cell200">
            <text:p text:style-name="P703"><text:span text:style-name="T703_1">Box<text:s/>9:<text:s/>Inclusive<text:s/>AI<text:s/>for<text:s/>adolescent<text:s/>health<text:s/>in<text:s/>Bangladesh:<text:s/>SuSastho.AI</text:span></text:p>
          </table:table-cell>
        </table:table-row>
        <table:table-row table:style-name="Row74">
          <table:table-cell table:style-name="Cell201">
            <text:p text:style-name="P704"><draw:frame svg:x="-0.005cm" svg:y="0.021cm" svg:width="4.519cm" svg:height="4.498cm" draw:style-name="FR12" text:anchor-type="char" draw:z-index="11"><draw:image xlink:href="Pictures/image10.png" xlink:type="simple" xlink:show="embed" xlink:actuate="onLoad"/></draw:frame><text:span text:style-name="T704_1">Bangladesh<text:s/>faces<text:s/>significant<text:s/>gaps<text:s/>in<text:s/>adolescent<text:s/>sexual,<text:s/>reproductive,<text:s/>and<text:s/>mental<text:s/>health,<text:s/></text:span><text:span text:style-name="T704_2">with<text:s/>limited<text:s/>access<text:s/>to<text:s/>accurate<text:s/>information<text:s/>and<text:s/>youth<text:s/>friendly<text:s/>services</text:span><text:span text:style-name="T704_3"><text:s/>for<text:s/>millions<text:s/>of<text:s/>people.</text:span></text:p>
            <text:p text:style-name="P705"/>
            <text:p text:style-name="P706"><text:span text:style-name="T706_1">Supported<text:s/>by<text:s/>the<text:s/>AI4D<text:s/>Sexual,<text:s/>Reproductive<text:s/>and<text:s/>Maternal<text:s/>Health<text:s/>Hub<text:s/>in<text:s/>South<text:s/>Asia,<text:s/></text:span><text:span text:style-name="T706_2"><text:a xlink:type="simple" xlink:href="https://iriic.uiu.ac.bd/susastho-ai/"><text:span text:style-name="T706_3">SuSastho.AI</text:span></text:a></text:span><text:span text:style-name="T706_4"><text:s/></text:span><text:span text:style-name="T706_5">is<text:s/>a</text:span><text:span text:style-name="T706_6">n<text:s/></text:span><text:span text:style-name="T706_7">AI<text:s/>enabled</text:span><text:span text:style-name="T706_8"><text:s/>Bangla<text:s/>medical<text:s/>chatbot</text:span><text:span text:style-name="T706_9"><text:s/>that<text:s/>provides<text:s/>confidential,<text:s/>culturally<text:s/>grounded<text:s/>SRH<text:s/>and<text:s/>mental<text:s/>health<text:s/>information.<text:s/>Built<text:s/>on<text:s/>clinically<text:s/>validated<text:s/>datasets<text:s/>and<text:s/>user<text:s/>centred<text:s/>design<text:s/>principles,<text:s/>the<text:s/>platform<text:s/>integrates<text:s/>screening<text:s/>tools,<text:s/>referral<text:s/>pathways,<text:s/>and<text:s/>analytics<text:s/>to<text:s/>support<text:s/>early<text:s/>risk<text:s/>identification<text:s/>and<text:s/>expand<text:s/>access<text:s/>to<text:s/>reliable<text:s/>health<text:s/>information<text:s/>in<text:s/>low<text:s/>resource<text:s/>settings.</text:span></text:p>
            <text:p text:style-name="P707"><text:span text:style-name="T707_1"><text:s/></text:span></text:p>
            <text:p text:style-name="P708"><text:span text:style-name="T708_1">Following<text:s/>phased<text:s/>testing<text:s/>in<text:s/>schools<text:s/>and<text:s/>community<text:s/>settings,<text:s/></text:span><text:span text:style-name="T708_2">SuSastho.AI<text:s/>is<text:s/>transitioning<text:s/>into<text:s/>its<text:s/>piloting<text:s/>phase</text:span><text:span text:style-name="T708_3">,<text:s/>reaching<text:s/>a<text:s/>predominantly<text:s/>female<text:s/>user<text:s/>base<text:s/>(58%).<text:s/>Its<text:s/>secure<text:s/>conversational<text:s/>interface<text:s/>enables<text:s/>adolescents<text:s/>to<text:s/>seek<text:s/>guidance<text:s/>on<text:s/>sensitive<text:s/>SRH<text:s/>and<text:s/>mental<text:s/>health<text:s/>concerns<text:s/>in<text:s/>a<text:s/>private,<text:s/>stigma<text:s/>free<text:s/>environment,<text:s/>helping<text:s/>to<text:s/>fill<text:s/>a<text:s/>critical<text:s/>gap<text:s/>in<text:s/>under<text:s/>resourced<text:s/>health<text:s/>systems.<text:s/></text:span></text:p>
            <text:p text:style-name="P709"/>
            <text:p text:style-name="P710"><text:span text:style-name="T710_1">The<text:s/>platform<text:s/>advances<text:s/>inclusion<text:s/>by<text:s/>prioritising<text:s/>low</text:span><text:span text:style-name="T710_2"><text:s/></text:span><text:span text:style-name="T710_3">income<text:s/>and<text:s/>marginalised<text:s/>adolescents</text:span><text:span text:style-name="T710_4">,<text:s/>including<text:s/>those<text:s/>with<text:s/>low<text:s/>literacy,<text:s/>through<text:s/>simplified<text:s/>language,<text:s/>culturally<text:s/>adapted<text:s/>content,<text:s/>and<text:s/>intuitive<text:s/>dialogue-based<text:s/>interactions.<text:s/>By<text:s/>providing<text:s/>trustworthy<text:s/>guidance<text:s/>and<text:s/>linking<text:s/>users<text:s/>to<text:s/>appropriate<text:s/>support<text:s/>services,<text:s/>SuSastho.AI<text:s/>strengthens<text:s/>pathways<text:s/>to<text:s/>care<text:s/>and<text:s/>contributes<text:s/>to<text:s/>more<text:s/>equitable<text:s/>adolescent<text:s/>SRH<text:s/>and<text:s/>mental<text:s/>health<text:s/>outcomes<text:s/>at<text:s/>national<text:s/>scale</text:span><text:span text:style-name="T710_5">.</text:span></text:p>
          </table:table-cell>
        </table:table-row>
      </table:table>
      <text:p text:style-name="P711"/>
      <text:p text:style-name="P712"/>
      <text:p text:style-name="P713"><text:span text:style-name="T713_1">D:<text:s/>VALUE<text:s/>FOR<text:s/>MONEY</text:span></text:p>
      <text:p text:style-name="P714"/>
      <text:p text:style-name="P715"><text:span text:style-name="T715_1">Key<text:s/>cost<text:s/>drivers<text:s/>and<text:s/>performance<text:s/></text:span></text:p>
      <text:p text:style-name="P716"/>
      <text:p text:style-name="P717"><text:span text:style-name="T717_1">The<text:s/>key<text:s/>cost<text:s/>drivers<text:s/>of<text:s/>the<text:s/>programme<text:s/>have<text:s/>remained<text:s/>consistent<text:s/>with<text:s/>those<text:s/>outlined<text:s/>in<text:s/>the<text:s/>business<text:s/>case.<text:s/></text:span><text:span text:style-name="T717_2">The<text:s/>largest<text:s/>cost<text:s/>driver<text:s/>relates<text:s/>to<text:s/>research<text:s/>costs,<text:s/>of<text:s/>which<text:s/>a<text:s/>majority<text:s/>contributed<text:s/>directly<text:s/>to<text:s/>grants,<text:s/>with<text:s/>a<text:s/>smaller<text:s/>proportion<text:s/>going<text:s/>towards<text:s/>portfolio<text:s/>level<text:s/>activities,<text:s/>such<text:s/>as<text:s/>scoping<text:s/>studies<text:s/>and<text:s/>knowledge<text:s/>sharing.</text:span><text:span text:style-name="T717_3"><text:s/></text:span><text:span text:style-name="T717_4">Other<text:s/>cost<text:s/>drivers<text:s/>include<text:s/>staff<text:s/>remuneration,<text:s/>and<text:s/>travel<text:s/>and<text:s/>engagement.</text:span></text:p>
      <text:p text:style-name="P718"/>
      <text:p text:style-name="P719"/>
      <text:p text:style-name="P720"/>
      <text:p text:style-name="P721"/>
      <table:table table:style-name="Table27">
        <table:table-column table:style-name="Column74"/>
        <table:table-column table:style-name="Column75"/>
        <table:table-column table:style-name="Column76"/>
        <table:table-row table:style-name="Row75">
          <table:table-cell table:style-name="Cell202">
            <text:p text:style-name="P722"><text:span text:style-name="T722_1">Programme<text:s/>Activity<text:s/>Strand</text:span></text:p>
          </table:table-cell>
          <table:table-cell table:style-name="Cell203">
            <text:p text:style-name="P723"><text:span text:style-name="T723_1">%<text:s/>total<text:s/>FCDO<text:s/>budget<text:s/>(Apr<text:s/>2025<text:s/>-<text:s/>Mar<text:s/>2026)<text:s/>(£)</text:span></text:p>
          </table:table-cell>
          <table:table-cell table:style-name="Cell204">
            <text:p text:style-name="P724"><text:span text:style-name="T724_1">Cost<text:s/>drivers</text:span></text:p>
          </table:table-cell>
        </table:table-row>
        <table:table-row table:style-name="Row76">
          <table:table-cell table:style-name="Cell205">
            <text:p text:style-name="P725"><text:span text:style-name="T725_1">Research<text:s/>and<text:s/>dissemination</text:span></text:p>
          </table:table-cell>
          <table:table-cell table:style-name="Cell206">
            <text:p text:style-name="P726"><text:span text:style-name="T726_1">84.8%</text:span></text:p>
          </table:table-cell>
          <table:table-cell table:style-name="Cell207">
            <text:p text:style-name="P727"><text:span text:style-name="T727_1">Grantee<text:s/>payments,<text:s/>external<text:s/>consultancy</text:span></text:p>
          </table:table-cell>
        </table:table-row>
        <table:table-row table:style-name="Row77">
          <table:table-cell table:style-name="Cell208">
            <text:p text:style-name="P728"><text:span text:style-name="T728_1">Programme<text:s/>delivery</text:span></text:p>
          </table:table-cell>
          <table:table-cell table:style-name="Cell209">
            <text:p text:style-name="P729"><text:span text:style-name="T729_1">6.1%</text:span></text:p>
          </table:table-cell>
          <table:table-cell table:style-name="Cell210">
            <text:p text:style-name="P730"><text:span text:style-name="T730_1">Staff<text:s/>costs,<text:s/>travel<text:s/>costs</text:span></text:p>
          </table:table-cell>
        </table:table-row>
        <table:table-row table:style-name="Row78">
          <table:table-cell table:style-name="Cell211">
            <text:p text:style-name="P731"><text:span text:style-name="T731_1">Indirect<text:s/>costs<text:s text:c="3"/></text:span></text:p>
          </table:table-cell>
          <table:table-cell table:style-name="Cell212">
            <text:p text:style-name="P732"><text:span text:style-name="T732_1">9.1%</text:span></text:p>
          </table:table-cell>
          <table:table-cell table:style-name="Cell213">
            <text:p text:style-name="P733"><text:span text:style-name="T733_1">Indirect<text:s/>costs</text:span></text:p>
          </table:table-cell>
        </table:table-row>
        <table:table-row table:style-name="Row79">
          <table:table-cell table:style-name="Cell214">
            <text:p text:style-name="P734"><text:span text:style-name="T734_1">Total</text:span></text:p>
          </table:table-cell>
          <table:table-cell table:style-name="Cell215">
            <text:p text:style-name="P735"><text:span text:style-name="T735_1">100.0%</text:span></text:p>
          </table:table-cell>
          <table:table-cell table:style-name="Cell216">
            <text:p text:style-name="P736"><text:span text:style-name="T736_1"><text:s/></text:span></text:p>
          </table:table-cell>
        </table:table-row>
      </table:table>
      <text:p text:style-name="P737"/>
      <text:p text:style-name="P738"><text:span text:style-name="T738_1">VfM</text:span><text:span text:style-name="T738_2"><text:s/>performance<text:s/>compared<text:s/>to<text:s/>the<text:s/>original<text:s/></text:span><text:span text:style-name="T738_3">VfM</text:span><text:span text:style-name="T738_4"><text:s/>proposition<text:s/>in<text:s/>the<text:s/>business<text:s/>case<text:s/></text:span></text:p>
      <text:p text:style-name="P739"/>
      <text:p text:style-name="P740"><text:span text:style-name="T740_1">The<text:s/>Business<text:s/>Case<text:s/>set<text:s/>out<text:s/>a<text:s/></text:span><text:span text:style-name="T740_2">VfM</text:span><text:span text:style-name="T740_3"><text:s/>proposition<text:s/>based<text:s/>on:</text:span><text:span text:style-name="T740_4"><text:s/></text:span><text:span text:style-name="T740_5">(</text:span><text:span text:style-name="T740_6">i</text:span><text:span text:style-name="T740_7">)<text:s/>minimising<text:s/>input<text:s/>costs;</text:span><text:span text:style-name="T740_8"><text:s/></text:span><text:span text:style-name="T740_9">(ii)<text:s/>efficient<text:s/>conversion<text:s/>of<text:s/>inputs<text:s/>into<text:s/>outputs;</text:span><text:span text:style-name="T740_10"><text:s/></text:span><text:span text:style-name="T740_11">(iii)<text:s/>selecting<text:s/>outputs<text:s/>that<text:s/>are<text:s/>most<text:s/>likely<text:s/>to<text:s/>achieve<text:s/>outcomes<text:s/>and<text:s/>impact;<text:s/>and</text:span><text:span text:style-name="T740_12"><text:s/></text:span><text:span text:style-name="T740_13">(iv)<text:s/>ensuring<text:s/>equity<text:s/>and<text:s/>inclusion<text:s/>across<text:s/>all<text:s/>investments.</text:span><text:span text:style-name="T740_14"><text:s/></text:span></text:p>
      <text:p text:style-name="P741"><text:span text:style-name="T741_1">Overall,<text:s/></text:span><text:span text:style-name="T741_2">VfM</text:span><text:span text:style-name="T741_3"><text:s/>delivery<text:s/>in<text:s/>this<text:s/>reporting<text:s/>period<text:s/>remains<text:s/></text:span><text:span text:style-name="T741_4">strong<text:s/>and<text:s/>consistent<text:s/>with<text:s/>the<text:s/>original<text:s/>proposition</text:span><text:span text:style-name="T741_5">.</text:span></text:p>
      <text:p text:style-name="P742"/>
      <table:table table:style-name="Table28">
        <table:table-column table:style-name="Column77"/>
        <table:table-column table:style-name="Column78"/>
        <table:table-row table:style-name="Row80">
          <table:table-cell table:style-name="Cell217">
            <text:p text:style-name="P743"><text:span text:style-name="T743_1">Economy<text:s/></text:span><text:span text:style-name="T743_2">(spending<text:s/>less)<text:s/></text:span></text:p>
          </table:table-cell>
          <table:table-cell table:style-name="Cell218">
            <text:p text:style-name="P744"><text:span text:style-name="T744_1">The<text:s/>programme<text:s/>continues<text:s/>to<text:s/>demonstrate<text:s/>strong<text:s/>economy<text:s/>by<text:s/>minimising<text:s/>input<text:s/>costs<text:s/>and<text:s/>leveraging<text:s/>existing<text:s/>structures:</text:span></text:p>
            <text:list text:style-name="LS18" xml:id="list94">
              <text:list-item>
                <text:p text:style-name="P745"><text:span text:style-name="T745_1">Building<text:s/>on<text:s/>foundations<text:s/>from<text:s/>the<text:s/>programme’s<text:s/>Phase<text:s/>1<text:s/>has<text:s/>reduced<text:s/>setup<text:s/>and<text:s/>delivery<text:s/>costs,<text:s/>enabling<text:s/>the<text:s/>programme<text:s/>to<text:s/>scale<text:s/>without<text:s/>duplicating<text:s/>investments<text:s/>in<text:s/>governance,<text:s/>systems<text:s/>or<text:s/>institutional<text:s/>relationships.</text:span></text:p>
              </text:list-item>
              <text:list-item>
                <text:p text:style-name="P746"><text:span text:style-name="T746_1">Delivery<text:s/>has<text:s/>remained<text:s/></text:span><text:span text:style-name="T746_2">cost<text:s/>conscious</text:span><text:span text:style-name="T746_3">,<text:s/>with<text:s/>careful<text:s/></text:span><text:span text:style-name="T746_4">trade-offs</text:span><text:span text:style-name="T746_5"><text:s/>between<text:s/>virtual<text:s/>and<text:s/></text:span><text:span text:style-name="T746_6">in<text:s/>person</text:span><text:span text:style-name="T746_7"><text:s/>engagement.<text:s/>Virtual<text:s/>meetings<text:s/>are<text:s/>used<text:s/>wherever<text:s/>effective,<text:s/>with<text:s/></text:span><text:span text:style-name="T746_8">in<text:s/>person</text:span><text:span text:style-name="T746_9"><text:s/>convenings<text:s/>reserved<text:s/>for<text:s/></text:span><text:span text:style-name="T746_10">high<text:s/>value</text:span><text:span text:style-name="T746_11"><text:s/>activities<text:s/>such<text:s/>as<text:s/>technical<text:s/>learning<text:s/>and<text:s/>stakeholder<text:s/>coordination.</text:span></text:p>
              </text:list-item>
              <text:list-item>
                <text:p text:style-name="P747"><text:span text:style-name="T747_1">AI4D<text:s/>secured<text:s/>significant<text:s/></text:span><text:span text:style-name="T747_2">co-investment</text:span><text:span text:style-name="T747_3">,<text:s/>reducing<text:s/>the<text:s/>overall<text:s/>cost<text:s/>burden<text:s/>on<text:s/>FCDO<text:s/>while<text:s/>expanding<text:s/>reach<text:s/>and<text:s/>ambition.<text:s/>Key<text:s/>joint<text:s/>investments<text:s/>this<text:s/>year<text:s/>include:<text:s text:c="2"/>Masakhane<text:s/>African<text:s/>Language</text:span><text:span text:style-name="T747_4">s</text:span><text:span text:style-name="T747_5"><text:s/>Hub<text:s/>(£2.9m</text:span><text:span text:style-name="T747_6"><text:s/>as<text:s/>part<text:s/>of<text:s/>an<text:s/></text:span><text:span text:style-name="T747_7">approximately</text:span><text:span text:style-name="T747_8"><text:s/></text:span><text:span text:style-name="T747_9">£</text:span><text:span text:style-name="T747_10">13</text:span><text:span text:style-name="T747_11">m<text:s/>investment</text:span><text:span text:style-name="T747_12">);<text:s/>AI<text:s/>Evidence<text:s/>Alliance<text:s/>for<text:s/>Social<text:s/>Impact<text:s/>(</text:span><text:span text:style-name="T747_13">over<text:s/></text:span><text:span text:style-name="T747_14">£</text:span><text:span text:style-name="T747_15">1.2m<text:s/></text:span><text:span text:style-name="T747_16">as<text:s/>part<text:s/>of<text:s/>a<text:s/></text:span><text:span text:style-name="T747_17">broader</text:span><text:span text:style-name="T747_18"><text:s/></text:span><text:span text:style-name="T747_19">£2.75m<text:s/>investment);<text:s/>African<text:s/>Compute<text:s/>Initiative<text:s/>(</text:span><text:span text:style-name="T747_20">over<text:s/></text:span><text:span text:style-name="T747_21">£1.</text:span><text:span text:style-name="T747_22">5</text:span><text:span text:style-name="T747_23">m</text:span><text:span text:style-name="T747_24"><text:s/>as<text:s/>part<text:s/>of<text:s/>a<text:s/></text:span><text:span text:style-name="T747_25">£</text:span><text:span text:style-name="T747_26">4.5</text:span><text:span text:style-name="T747_27">m<text:s/>broader<text:s/>investment</text:span><text:span text:style-name="T747_28">)</text:span><text:span text:style-name="T747_29">.</text:span><text:span text:style-name="T747_30"><text:s/></text:span></text:p>
              </text:list-item>
            </text:list>
          </table:table-cell>
        </table:table-row>
        <table:table-row table:style-name="Row81">
          <table:table-cell table:style-name="Cell219">
            <text:p text:style-name="P748"><text:span text:style-name="T748_1">Efficiency</text:span><text:span text:style-name="T748_2"><text:s/></text:span><text:span text:style-name="T748_3">(spending<text:s/>well)<text:s/></text:span></text:p>
          </table:table-cell>
          <table:table-cell table:style-name="Cell220">
            <text:p text:style-name="P749"><text:span text:style-name="T749_1">Efficiency<text:s/>has<text:s/>remained<text:s/>in<text:s/>line<text:s/>with<text:s/>the<text:s/>Business<text:s/>Case,<text:s/>with<text:s/>strong<text:s/>conversion<text:s/>of<text:s/>inputs<text:s/>into<text:s/>quality<text:s/>outputs:</text:span></text:p>
            <text:list text:style-name="LS16" xml:id="list97">
              <text:list-item>
                <text:p text:style-name="P750"><text:span text:style-name="T750_1">Since<text:s/>Phase<text:s/>2<text:s/>inception,<text:s/>53<text:s/>grants<text:s/>have<text:s/>been<text:s/>issued,<text:s/>with<text:s/>programme<text:s/>structures<text:s/>now<text:s/>fully<text:s/>operational<text:s/>(</text:span><text:span text:style-name="T750_2">19</text:span><text:span text:style-name="T750_3"><text:s/>in<text:s/>the<text:s/>last<text:s/>reporting<text:s/>year).<text:s/>This<text:s/>includes<text:s/>the<text:s/>establishment<text:s/>of<text:s/>an<text:s/>additional<text:s/>multidisciplinary<text:s/>lab<text:s/>and<text:s/>four<text:s/>new<text:s/>thematic<text:s/>innovation<text:s/>networks<text:s/>in<text:s/>this<text:s/>reporting<text:s/>year.</text:span></text:p>
              </text:list-item>
              <text:list-item>
                <text:p text:style-name="P751"><text:span text:style-name="T751_1">IDRC<text:s/>leverages<text:s/>the<text:s/>breadth<text:s/>of<text:s/>its<text:s/>global<text:s/>research<text:s/>capacity,<text:s/>ensuring<text:s/>projects<text:s/>are<text:s/>designed<text:s/>and<text:s/>implemented<text:s/>using<text:s/>high</text:span><text:span text:style-name="T751_2"><text:s/></text:span><text:span text:style-name="T751_3">quality<text:s/>and<text:s/>locally<text:s/>grounded<text:s/>expertise.</text:span></text:p>
              </text:list-item>
              <text:list-item>
                <text:p text:style-name="P752"><text:span text:style-name="T752_1">Programme<text:s/>Officers<text:s/>draw<text:s/>on<text:s/>IDRC’s<text:s/>financial,<text:s/>contracting<text:s/>and<text:s/>programme</text:span><text:span text:style-name="T752_2"><text:s/></text:span><text:span text:style-name="T752_3">management<text:s/>systems,<text:s/>reducing<text:s/>transaction<text:s/>costs<text:s/>and<text:s/>enabling<text:s/>efficient<text:s/>oversight.</text:span></text:p>
              </text:list-item>
              <text:list-item>
                <text:p text:style-name="P753"><text:span text:style-name="T753_1">Alignment<text:s/>with<text:s/>the<text:s/>Funders<text:s/>Collaborative<text:s/>has<text:s/>improved<text:s/>coordination<text:s/>and<text:s/>reduced<text:s/>duplication<text:s/>across<text:s/>major<text:s/>investments,<text:s/>particularly<text:s/>around<text:s/>African<text:s/>language<text:s/>technologies.</text:span></text:p>
              </text:list-item>
            </text:list>
          </table:table-cell>
        </table:table-row>
        <table:table-row table:style-name="Row82">
          <table:table-cell table:style-name="Cell221">
            <text:p text:style-name="P754"><text:span text:style-name="T754_1">Effectiveness</text:span><text:span text:style-name="T754_2"><text:s/>(spending<text:s/>wisely)</text:span></text:p>
          </table:table-cell>
          <table:table-cell table:style-name="Cell222">
            <text:p text:style-name="P755"><text:span text:style-name="T755_1">Investments<text:s/>continue<text:s/>to<text:s/>reflect<text:s/>strong<text:s/>value<text:s/>for<text:s/>money<text:s/>through<text:s/>strategic<text:s/>selection<text:s/>of<text:s/>outputs<text:s/>that<text:s/>deliver<text:s/>sustainable<text:s/>impact:</text:span></text:p>
            <text:list text:style-name="LS16" xml:id="list101">
              <text:list-item>
                <text:p text:style-name="P756"><text:span text:style-name="T756_1">Projects<text:s/>are<text:s/>deliberately<text:s/>designed<text:s/>for<text:s/>long</text:span><text:span text:style-name="T756_2">-</text:span><text:span text:style-name="T756_3">term<text:s/>cost</text:span><text:span text:style-name="T756_4"><text:s/></text:span><text:span text:style-name="T756_5">effectiveness.<text:s/>The<text:s/>Africa<text:s/>Compute<text:s/>Initiative<text:s/>is<text:s/>a<text:s/>flagship<text:s/>example:<text:s/>prioritising<text:s/></text:span><text:span text:style-name="T756_6">fit</text:span><text:span text:style-name="T756_7"><text:s/></text:span><text:span text:style-name="T756_8">for</text:span><text:span text:style-name="T756_9"><text:s/></text:span><text:span text:style-name="T756_10">purpose,<text:s/>on</text:span><text:span text:style-name="T756_11"><text:s/></text:span><text:span text:style-name="T756_12">premise</text:span><text:span text:style-name="T756_13"><text:s/>compute<text:s/>infrastructure<text:s/>that<text:s/>avoids<text:s/>recurring<text:s/>cloud<text:s/>fees<text:s/>and<text:s/>delivers<text:s/>durable,<text:s/>scalable<text:s/>benefits.<text:s/>Leveraging<text:s/>existing<text:s/>facilities<text:s/>and<text:s/>maintaining<text:s/>selective<text:s/>cloud<text:s/>interoperability<text:s/>ensures<text:s/>high<text:s/>marginal<text:s/>returns<text:s/>over<text:s/>the<text:s/>asset’s<text:s/>lifecycle.<text:s/></text:span><text:span text:style-name="T756_14">Furthermore,<text:s/></text:span><text:span text:style-name="T756_15">the<text:s/>Initiative<text:s/>embeds<text:s/>environmental<text:s/>sustainability<text:s/>by<text:s/>offsetting<text:s/>a<text:s/>significant<text:s/>share<text:s/>of<text:s/>its<text:s/>energy</text:span><text:span text:style-name="T756_16">intensive<text:s/>compute<text:s/>demand<text:s/>through<text:s/>on</text:span><text:span text:style-name="T756_17">site<text:s/>solar<text:s/>generation<text:s/>and<text:s/>storage,<text:s/>reducing<text:s/>long</text:span><text:span text:style-name="T756_18">term<text:s/>operational<text:s/>emissions<text:s/>while<text:s/>demonstrating<text:s/>a<text:s/>low</text:span><text:span text:style-name="T756_19">carbon<text:s/>model<text:s/>for<text:s/>high</text:span><text:span text:style-name="T756_20">performance<text:s/>research<text:s/>infrastructure<text:s/>in<text:s/>Africa</text:span><text:span text:style-name="T756_21">.</text:span></text:p>
              </text:list-item>
              <text:list-item>
                <text:p text:style-name="P757"><text:span text:style-name="T757_1">AI4D</text:span><text:span text:style-name="T757_2">supported<text:s/>grantees<text:s/>are<text:s/>increasingly<text:s/>influencing<text:s/>policy<text:s/>and<text:s/>regulatory<text:s/>processes<text:s/>at<text:s/>national,<text:s/>regional<text:s/>and<text:s/>global<text:s/>levels</text:span><text:span text:style-name="T757_3">,<text:s/></text:span><text:span text:style-name="T757_4">including<text:s/>engagement<text:s/>in<text:s/>G20<text:s/>and<text:s/>continental<text:s/>dialogues</text:span><text:span text:style-name="T757_5">,<text:s/></text:span><text:span text:style-name="T757_6">demonstrating<text:s/>the<text:s/>programme’s<text:s/>success<text:s/>in<text:s/>translating<text:s/>locally<text:s/>led<text:s/>research<text:s/>into<text:s/>policy<text:s/>impact,<text:s/>as<text:s/>envisaged<text:s/>in<text:s/>the<text:s/>Business<text:s/>Case.</text:span><text:span text:style-name="T757_7"><text:s/>In<text:s/>the<text:s/>last<text:s/>reporting<text:s/>year</text:span><text:span text:style-name="T757_8">,<text:s/>grantees<text:s/>contributed<text:s/>to<text:s/></text:span><text:span text:style-name="T757_9">9<text:s/>policy<text:s/>and<text:s/>regulatory<text:s/>processes</text:span><text:span text:style-name="T757_10">.</text:span></text:p>
              </text:list-item>
            </text:list>
          </table:table-cell>
        </table:table-row>
        <table:table-row table:style-name="Row83">
          <table:table-cell table:style-name="Cell223">
            <text:p text:style-name="P758"><text:span text:style-name="T758_1">Equity</text:span></text:p>
            <text:p text:style-name="P759"/>
          </table:table-cell>
          <table:table-cell table:style-name="Cell224">
            <text:p text:style-name="P760"><text:span text:style-name="T760_1">The<text:s/>programme<text:s/>continues<text:s/>to<text:s/>place<text:s/>equity<text:s/>and<text:s/>inclusion<text:s/>at<text:s/>the<text:s/>centre<text:s/>of<text:s/>its<text:s/>approach:</text:span></text:p>
            <text:list text:style-name="LS17" xml:id="list103">
              <text:list-item>
                <text:p text:style-name="P761"><text:span text:style-name="T761_1">AI4D<text:s/>investments<text:s/>are<text:s/>designed<text:s/>to<text:s/>ensure<text:s/>benefits<text:s/>reach<text:s/>marginalised<text:s/>groups,<text:s/>including<text:s/>women,<text:s/></text:span><text:span text:style-name="T761_2">underrepresented</text:span><text:span text:style-name="T761_3"><text:s/>researchers,<text:s/>and<text:s/>institutions<text:s/>in<text:s/>low</text:span><text:span text:style-name="T761_4"><text:s/></text:span><text:span text:style-name="T761_5">resource<text:s/>settings.<text:s/>The<text:s/>HASH<text:s/>project<text:s/>is<text:s/>a<text:s/>strong<text:s/>example,<text:s/></text:span><text:span text:style-name="T761_6">cocreating</text:span><text:span text:style-name="T761_7"><text:s/>a<text:s/>sexual</text:span><text:span text:style-name="T761_8"><text:s/></text:span><text:span text:style-name="T761_9">health<text:s/>conversational<text:s/>agent<text:s/>with<text:s/>vulnerable<text:s/>populations<text:s/>and<text:s/>translating<text:s/>datasets<text:s/>into<text:s/>Luganda<text:s/>and<text:s/>Swahili<text:s/>to<text:s/>expand<text:s/>access<text:s/>for<text:s/>non</text:span><text:span text:style-name="T761_10">-</text:span><text:span text:style-name="T761_11">English<text:s/>speaker</text:span><text:span text:style-name="T761_12">s,<text:s/>particularly<text:s/>women,<text:s/>young<text:s/>people,<text:s/>and<text:s/>marginalised<text:s/>groups</text:span></text:p>
              </text:list-item>
              <text:list-item>
                <text:p text:style-name="P762"><text:span text:style-name="T762_1">Learning<text:s/>from<text:s/>Phase<text:s/>1<text:s/>identified<text:s/>the<text:s/>need<text:s/>to<text:s/>strengthen<text:s/>GEDI<text:s/>and<text:s/>responsible<text:s/>AI<text:s/>implementation.<text:s/>As<text:s/>a<text:s/>result,<text:s/>the<text:s/>programme<text:s/>now<text:s/>works<text:s/>closely<text:s/>with<text:s/>Ladysmith<text:s/>and<text:s/>Gender<text:s/>at<text:s/>Work<text:s/>to<text:s/>embed<text:s/>intersectional<text:s/>inclusion<text:s/>across<text:s/>project<text:s/>teams.</text:span></text:p>
              </text:list-item>
              <text:list-item>
                <text:p text:style-name="P763"><text:span text:style-name="T763_1">Through<text:s/>the<text:s/>Responsible<text:s/>AI<text:s/>and<text:s/>GEDI<text:s/>Collaborators<text:s/>initiative,<text:s/>tailored<text:s/>support<text:s/>is<text:s/>being<text:s/>provided<text:s/>to<text:s/>13<text:s/>innovators<text:s/>to<text:s/>integrate<text:s/>equity<text:s/>considerations<text:s/>directly<text:s/>into<text:s/>AI<text:s/>development<text:s/>processes,<text:s/>helping<text:s/>ensure<text:s/>that<text:s/>project<text:s/>benefits<text:s/>are<text:s/>equitably<text:s/>distributed<text:s/>and<text:s/>ethically<text:s/>grounded</text:span></text:p>
              </text:list-item>
            </text:list>
          </table:table-cell>
        </table:table-row>
      </table:table>
      <text:p text:style-name="P764"/>
      <text:p text:style-name="P765"><text:span text:style-name="T765_1">Assessment<text:s/>of<text:s/>whether<text:s/>the<text:s/></text:span><text:span text:style-name="T765_2">programme</text:span><text:span text:style-name="T765_3"><text:s/>continues<text:s/>to<text:s/>represent<text:s/>value<text:s/>for<text:s/>money</text:span></text:p>
      <text:p text:style-name="P766"/>
      <text:p text:style-name="P767"><text:span text:style-name="T767_1">The<text:s/></text:span><text:span text:style-name="T767_2">programme<text:s/>continues<text:s/>to<text:s/>provide<text:s/>strong<text:s/>value<text:s/>for<text:s/>money</text:span><text:span text:style-name="T767_3">.<text:s/>Costs<text:s/>have<text:s/>been<text:s/>well</text:span><text:span text:style-name="T767_4"><text:s/></text:span><text:span text:style-name="T767_5">managed,<text:s/>with<text:s/>delivery<text:s/>building<text:s/>on<text:s/>existing<text:s/>structures<text:s/>and<text:s/>consistently<text:s/>maintaining<text:s/>a<text:s/>cost</text:span><text:span text:style-name="T767_6">-</text:span><text:span text:style-name="T767_7">conscious<text:s/>approach.<text:s/>The<text:s/>programme<text:s/>is<text:s/>converting<text:s/>inputs<text:s/>into<text:s/>outputs<text:s/>efficiently,<text:s/>with<text:s/>grants,<text:s/>labs,<text:s/>and<text:s/>thematic<text:s/>networks<text:s/>now<text:s/>fully<text:s/>established<text:s/>and<text:s/>operating<text:s/>effectively.<text:s/>Investments<text:s/>are<text:s/>targeted<text:s/>at<text:s/>areas<text:s/>with<text:s/>high<text:s/></text:span><text:span text:style-name="T767_8">long-term</text:span><text:span text:style-name="T767_9"><text:s/>returns</text:span><text:span text:style-name="T767_10"><text:s/>-<text:s/></text:span><text:span text:style-name="T767_11">such<text:s/>as<text:s/>compute<text:s/>infrastructure<text:s/>and<text:s/>locally<text:s/>led<text:s/>research</text:span><text:span text:style-name="T767_12"><text:s/>-<text:s/></text:span><text:span text:style-name="T767_13">and<text:s/>continue<text:s/>to<text:s/>generate<text:s/>policy<text:s/>influence<text:s/>and<text:s/>external<text:s/>funding<text:s/>leverage.<text:s/>Equity<text:s/>considerations<text:s/>remain<text:s/>embedded<text:s/>across<text:s/>the<text:s/>portfolio,<text:s/>ensuring<text:s/>that<text:s/>benefits<text:s/>reach<text:s/>underserved<text:s/>groups<text:s/>and<text:s/>that<text:s/>responsible<text:s/>AI<text:s/>practices<text:s/>are<text:s/>strengthened.<text:s/>Overall,<text:s/>the<text:s/>programme’s<text:s/>delivery<text:s/>remains<text:s/>well<text:s/>aligned<text:s/>with<text:s/>the<text:s/>four</text:span><text:span text:style-name="T767_14"><text:s/></text:span><text:span text:style-name="T767_15">Es<text:s/>framework<text:s/>and<text:s/>the<text:s/>original<text:s/>Business<text:s/>Case<text:s/>expectations.</text:span></text:p>
      <text:p text:style-name="P768"/>
      <text:p text:style-name="P769"><text:span text:style-name="T769_1">E:<text:s/>RISK</text:span></text:p>
      <text:p text:style-name="P770"/>
      <text:p text:style-name="P771"><text:span text:style-name="T771_1">Overview<text:s/>of<text:s/>risk<text:s/>management</text:span><text:span text:style-name="T771_2"><text:s/></text:span></text:p>
      <text:p text:style-name="P772"/>
      <text:p text:style-name="P773"><text:span text:style-name="T773_1">The<text:s/>programme’s<text:s/>overall<text:s/>risk<text:s/>rating<text:s/>remains<text:s/></text:span><text:span text:style-name="T773_2">Moderate</text:span><text:span text:style-name="T773_3"><text:s/></text:span><text:span text:style-name="T773_4">–<text:s/>unchanged<text:s/>from<text:s/>last<text:s/>year</text:span><text:span text:style-name="T773_5"><text:s/>and<text:s/>fully<text:s/>within<text:s/>FCDO’s<text:s/>risk<text:s/>appetite.<text:s/>Strategy,<text:s/>Context,<text:s/>and<text:s/>Programme<text:s/>Delivery<text:s/>risks<text:s/>fall<text:s/>within<text:s/>a<text:s/></text:span><text:span text:style-name="T773_6">Receptive</text:span><text:span text:style-name="T773_7"><text:s/>appetite,<text:s/>and<text:s/>all<text:s/>others<text:s/>remain<text:s/></text:span><text:span text:style-name="T773_8">Cautious</text:span><text:span text:style-name="T773_9">,<text:s/>with<text:s/>no<text:s/>risks<text:s/>outside<text:s/>tolerance.</text:span></text:p>
      <text:p text:style-name="P774"/>
      <text:p text:style-name="P775"><text:span text:style-name="T775_1">Financial<text:s/>and<text:s/>Fiduciary<text:s/>(Moderate):</text:span><text:span text:style-name="T775_2"><text:s/>The<text:s/>main<text:s/>risk<text:s/>relates<text:s/>to<text:s/>uncertainty<text:s/>in<text:s/>the<text:s/>UK’s<text:s/>ODA<text:s/>budget.<text:s/>The<text:s/>programme<text:s/>has<text:s/>been<text:s/>extended<text:s/>to<text:s/></text:span><text:span text:style-name="T775_3">reduce<text:s/>annual<text:s/>spend</text:span><text:span text:style-name="T775_4"><text:s/>and<text:s/>has<text:s/>frontloaded<text:s/>key<text:s/>investments<text:s/>while<text:s/>strengthening<text:s/>documentation<text:s/>of<text:s/>early<text:s/>results.</text:span></text:p>
      <text:p text:style-name="P776"/>
      <text:p text:style-name="P777"><text:span text:style-name="T777_1">Policy<text:s/>and<text:s/>Programme<text:s/>Delivery<text:s/>(Moderate):</text:span><text:span text:style-name="T777_2"><text:s/>Coordination<text:s/>across<text:s/>a<text:s/>large,<text:s/>multi</text:span><text:span text:style-name="T777_3">-</text:span><text:span text:style-name="T777_4">country<text:s/>portfolio<text:s/>remains<text:s/>complex,<text:s/>and<text:s/>there<text:s/>is<text:s/>an<text:s/>ongoing<text:s/>risk<text:s/>of<text:s/>uneven<text:s/>application<text:s/>of<text:s/>responsible<text:s/>AI<text:s/>standards.<text:s/>These<text:s/>are<text:s/>mitigated<text:s/>through<text:s/>strengthened<text:s/>governance,<text:s/>adaptive<text:s/>management,<text:s/>and<text:s/>structured<text:s/>responsible</text:span><text:span text:style-name="T777_5"><text:s/></text:span><text:span text:style-name="T777_6">AI<text:s/>support.</text:span></text:p>
      <text:p text:style-name="P778"/>
      <text:p text:style-name="P779"><text:span text:style-name="T779_1">Safeguarding<text:s/>(Minor):</text:span><text:span text:style-name="T779_2"><text:s/>As<text:s/>the<text:s/>portfolio<text:s/>expands<text:s/>into<text:s/>new<text:s/>regions<text:s/>and<text:s/>includes<text:s/>more<text:s/>downstream<text:s/>partners,<text:s/>there<text:s/>is<text:s/>a<text:s/>small<text:s/>risk<text:s/>of<text:s/>inconsistent<text:s/>safeguarding<text:s/>practices.<text:s/>This<text:s/>is<text:s/>managed<text:s/>through<text:s/>mandatory<text:s/>safeguarding<text:s/>measures,<text:s/>clear<text:s/>contractual<text:s/>commitments,<text:s/>and<text:s/>regular<text:s/>monitoring<text:s/>and<text:s/>training.</text:span></text:p>
      <text:p text:style-name="P780"/>
      <text:p text:style-name="P781"><text:span text:style-name="T781_1">The<text:s/>programme<text:s/></text:span><text:span text:style-name="T781_2">maintains<text:s/>quarterly<text:s/>review</text:span><text:span text:style-name="T781_3">s</text:span><text:span text:style-name="T781_4"><text:s/>of<text:s/>risks<text:s/>and<text:s/>mitigation<text:s/>actions<text:s/>to<text:s/>ensure<text:s/>responsive<text:s/>management.</text:span></text:p>
      <text:p text:style-name="P782"/>
      <text:p text:style-name="P783"><text:span text:style-name="T783_1">IDRC<text:s/>is<text:s/>currently<text:s/>undergoing<text:s/>a<text:s/>routine<text:s/>due</text:span><text:span text:style-name="T783_2">‑</text:span><text:span text:style-name="T783_3">diligence<text:s/>refresh<text:s/>by<text:s/>FCDO</text:span><text:span text:style-name="T783_4">,<text:s/>which<text:s/></text:span><text:span text:style-name="T783_5">includes<text:s/>a<text:s/>range<text:s/>of<text:s/>assurance<text:s/>checks,<text:s/></text:span><text:span text:style-name="T783_6">including</text:span><text:span text:style-name="T783_7"><text:s/>governance<text:s/>and<text:s/>fiduciary<text:s/>controls,<text:s/>integrity<text:s/>and<text:s/>ethical<text:s/>standards,<text:s/>sanctions<text:s/>and<text:s/>name<text:s/>screening,<text:s/>bank</text:span><text:span text:style-name="T783_8">‑</text:span><text:span text:style-name="T783_9">account<text:s/>verification,<text:s/>safeguarding<text:s/>arrangements.</text:span></text:p>
      <text:p text:style-name="P784"/>
      <text:p text:style-name="P785"><text:span text:style-name="T785_1">F:<text:s/>PROGRAMME<text:s/>MANAGEMENT:<text:s/></text:span><text:bookmark-start text:name="_Hlk21353049"/><text:span text:style-name="T785_2">DELIVERY,<text:s/>COMMERCIAL<text:s/>&amp;<text:s/>FINANCIAL<text:s/>PERFORMANCE<text:s/></text:span><text:bookmark-end text:name="_Hlk21353049"/></text:p>
      <text:p text:style-name="P786"/>
      <text:p text:style-name="P787"><text:span text:style-name="T787_1">Summarise<text:s/>the<text:s/>performance<text:s/>of<text:s/>partners<text:s/>and<text:s/>FCDO,<text:s/>notably<text:s/>on<text:s/>commercial<text:s/>and<text:s/>financial<text:s/>issues.</text:span></text:p>
      <text:p text:style-name="P788"/>
      <text:p text:style-name="P789"><text:span text:style-name="T789_1">Financial<text:s/>performance</text:span></text:p>
      <text:p text:style-name="P790"><text:span text:style-name="T790_1">The<text:s/>current<text:s/>phase<text:s/>of<text:s/>the<text:s/>programme<text:s/>has<text:s/>an<text:s/>approved<text:s/>FCDO<text:s/>budget<text:s/>of<text:s/></text:span><text:span text:style-name="T790_2">£53<text:s/>million</text:span><text:span text:style-name="T790_3">,<text:s/>of<text:s/>which<text:s/></text:span><text:span text:style-name="T790_4">£19,171,814</text:span><text:span text:style-name="T790_5"><text:s/>has<text:s/>been<text:s/>disbursed<text:s/>to<text:s/>date.<text:s/>The<text:s/>total<text:s/>budget<text:s/>for<text:s/>the<text:s/>last<text:s/>financial<text:s/>year<text:s/>was<text:s/>fully<text:s/>allocated<text:s/>in<text:s/>line<text:s/>with<text:s/>programme<text:s/>priorities,<text:s/>with<text:s/>a<text:s/>combined<text:s/></text:span><text:span text:style-name="T790_6">FCDO-IDRC<text:s/>programme<text:s/>spend<text:s/>of<text:s/>£14,630,127</text:span><text:span text:style-name="T790_7">.<text:s/>Financial<text:s/>performance<text:s/>continues<text:s/>to<text:s/>be<text:s/>closely<text:s/>monitored<text:s/>by<text:s/>both<text:s/>FCDO<text:s/>and<text:s/>IDRC,<text:s/>ensuring<text:s/>that<text:s/>the<text:s/>FCDO<text:s/>allocation<text:s/>for<text:s/>the<text:s/>year<text:s/>was<text:s/>delivered<text:s/>as<text:s/>planned,<text:s/>with<text:s/>an<text:s/>annual<text:s/>budget<text:s/>variance<text:s/>of<text:s/></text:span><text:span text:style-name="T790_8">5.5%.</text:span><text:span text:style-name="T790_9"><text:s/></text:span></text:p>
      <text:p text:style-name="P791"/>
      <text:p text:style-name="P792"><text:span text:style-name="T792_1">In<text:s/>December<text:s/>2025,<text:s/>following<text:s/>changes<text:s/>to<text:s/>UK<text:s/>ODA<text:s/>budgets,<text:s/>the<text:s/>programme<text:s/>was<text:s/></text:span><text:span text:style-name="T792_2">reprofiled<text:s/>over<text:s/>a<text:s/>longer<text:s/>period</text:span><text:span text:style-name="T792_3">.<text:s/>As<text:s/>a<text:s/>result,<text:s/>AI4D<text:s/>was<text:s/>granted<text:s/>a<text:s/></text:span><text:span text:style-name="T792_4">two</text:span><text:span text:style-name="T792_5">-</text:span><text:span text:style-name="T792_6">year<text:s/>extension</text:span><text:span text:style-name="T792_7">,<text:s/>establishing<text:s/>a<text:s/>new<text:s/>programme<text:s/>end<text:s/>date<text:s/>of<text:s/></text:span><text:span text:style-name="T792_8">March<text:s/>2031</text:span><text:span text:style-name="T792_9">.</text:span></text:p>
      <text:p text:style-name="P793"/>
      <text:p text:style-name="P794"><text:span text:style-name="T794_1">AI4D<text:s/>Governance<text:s/></text:span><text:span text:style-name="T794_2">Structure</text:span><text:span text:style-name="T794_3"><text:s/></text:span></text:p>
      <text:p text:style-name="P795"><text:span text:style-name="T795_1">Formal<text:s/>governance<text:s/>arrangements<text:s/>for<text:s/>AI4D<text:s/>include<text:s/>two<text:s/>bodies:</text:span><text:span text:style-name="T795_2"><text:s/></text:span><text:span text:style-name="T795_3">an<text:s/>Executive<text:s/>Committee,<text:s/>responsible<text:s/>for<text:s/>strategic<text:s/>oversight<text:s/>and<text:s/>value</text:span><text:span text:style-name="T795_4"><text:s/></text:span><text:span text:style-name="T795_5">for</text:span><text:span text:style-name="T795_6"><text:s/></text:span><text:span text:style-name="T795_7">money<text:s/>assurance;<text:s/>and</text:span><text:span text:style-name="T795_8"><text:s/></text:span><text:span text:style-name="T795_9">a<text:s/>Management<text:s/>Group,<text:s/>responsible<text:s/>for<text:s/>operational<text:s/>oversight<text:s/>and<text:s/>adaptive<text:s/>management.</text:span></text:p>
      <text:p text:style-name="P796"/>
      <text:p text:style-name="P797"><text:span text:style-name="T797_1">The<text:s/></text:span><text:span text:style-name="T797_2">Executive<text:s/>Committee</text:span><text:span text:style-name="T797_3"><text:s/></text:span><text:span text:style-name="T797_4">(one<text:s/>senior<text:s/>representative<text:s/>each<text:s/>from<text:s/>FCDO<text:s/>and<text:s/>IDRC)<text:s/>acts<text:s/>as<text:s/>the<text:s/>highest-level<text:s/>governance<text:s/>body</text:span><text:span text:style-name="T797_5"><text:s/>and<text:s/></text:span><text:span text:style-name="T797_6">provides<text:s/>high</text:span><text:span text:style-name="T797_7"><text:s/></text:span><text:span text:style-name="T797_8">level<text:s/>strategic<text:s/>oversight<text:s/>for<text:s/>AI4D.<text:s/>Its<text:s/>core<text:s/>functions</text:span><text:span text:style-name="T797_9"><text:s/>-<text:s/></text:span><text:span text:style-name="T797_10">setting<text:s/>strategic<text:s/>direction,<text:s/>approving<text:s/>major<text:s/>plans<text:s/>and<text:s/>budgets,<text:s/>and<text:s/>reviewing<text:s/>performance<text:s/>and<text:s/>risk</text:span><text:span text:style-name="T797_11"><text:s/>-<text:s/></text:span><text:span text:style-name="T797_12">are<text:s/>now<text:s/>delivered<text:s/>primarily<text:s/>through<text:s/>regular<text:s/>senior</text:span><text:span text:style-name="T797_13"><text:s/></text:span><text:span text:style-name="T797_14">level<text:s/>FCDO</text:span><text:span text:style-name="T797_15">-</text:span><text:span text:style-name="T797_16">IDRC<text:s/>dialogues<text:s/>rather<text:s/>than<text:s/>a<text:s/>formal<text:s/>committee<text:s/>structure.<text:s/></text:span><text:span text:style-name="T797_17">Several<text:s/>Executive<text:s/>Committee<text:s/>functions<text:s/>are<text:s/></text:span><text:span text:style-name="T797_18">also<text:s/>delegated<text:s/>to<text:s/>the<text:s/>Management<text:s/>Group<text:s/>and<text:s/>c</text:span><text:span text:style-name="T797_19">overed<text:s/>during<text:s/>IDRC</text:span><text:span text:style-name="T797_20">-</text:span><text:span text:style-name="T797_21">FCDO<text:s/>Quarterly<text:s/>Meetings<text:s/>and</text:span><text:span text:style-name="T797_22"><text:s/></text:span><text:span text:style-name="T797_23">monthly<text:s/>update<text:s/>discussions.</text:span></text:p>
      <text:p text:style-name="P798"/>
      <text:p text:style-name="P799"><text:span text:style-name="T799_1">The<text:s/></text:span><text:span text:style-name="T799_2">Management<text:s/>Group</text:span><text:span text:style-name="T799_3"><text:s/></text:span><text:span text:style-name="T799_4">serves<text:s/>as<text:s/>the<text:s/>operational<text:s/>management<text:s/>forum<text:s/>for<text:s/>AI4D.<text:s/>Its<text:s/>responsibilities<text:s/>include:</text:span></text:p>
      <text:list text:style-name="LS20" xml:id="list106">
        <text:list-item>
          <text:p text:style-name="P800"><text:span text:style-name="T800_1">reviewing<text:s/>the<text:s/></text:span><text:span text:style-name="T800_2">programme’s<text:s/></text:span><text:span text:style-name="T800_3">proposed<text:s/></text:span><text:span text:style-name="T800_4">business<text:s/>plans,<text:s/>procedures,<text:s/>and<text:s/>budgets</text:span><text:span text:style-name="T800_5"><text:s/>before<text:s/>submission<text:s/>for<text:s/>approval;</text:span></text:p>
        </text:list-item>
        <text:list-item>
          <text:p text:style-name="P801"><text:span text:style-name="T801_1">monitoring<text:s/></text:span><text:span text:style-name="T801_2">financial<text:s/>and<text:s/>programmatic<text:s/>performance</text:span><text:span text:style-name="T801_3"><text:s/>across<text:s/>the<text:s/>portfolio;</text:span></text:p>
        </text:list-item>
        <text:list-item>
          <text:p text:style-name="P802"><text:span text:style-name="T802_1">managing<text:s/>the<text:s/></text:span><text:span text:style-name="T802_2">risk<text:s/>profile</text:span><text:span text:style-name="T802_3"><text:s/>of<text:s/>the<text:s/>programme;</text:span></text:p>
        </text:list-item>
        <text:list-item>
          <text:p text:style-name="P803"><text:span text:style-name="T803_1">making<text:s/></text:span><text:span text:style-name="T803_2">adaptive<text:s/>management<text:s/>decisions</text:span><text:span text:style-name="T803_3"><text:s/>based<text:s/>on<text:s/>progress<text:s/>and<text:s/>learning.</text:span></text:p>
        </text:list-item>
      </text:list>
      <text:p text:style-name="P804"><text:span text:style-name="T804_1">The<text:s/>group<text:s/>meets<text:s/>quarterly,<text:s/>complemented<text:s/>by<text:s/>regular<text:s/>exchanges<text:s/>between<text:s/>IDRC<text:s/>and<text:s/>the<text:s/></text:span><text:span text:style-name="T804_2">FCDO<text:s/>team.<text:s/></text:span></text:p>
      <text:p text:style-name="P805"/>
      <text:p text:style-name="P806"><text:span text:style-name="T806_1">IDRC<text:s/>has<text:s/>shown<text:s/>flexibility<text:s/>in<text:s/>adapting<text:s/>to<text:s/>evolving<text:s/>FCDO<text:s/>reporting,<text:s/>financial,<text:s/>and<text:s/>spending<text:s/>requirements.<text:s/>Close<text:s/>coordination<text:s/>between<text:s/>AI4D<text:s/>programme<text:s/>staff,<text:s/>finance<text:s/>and<text:s/>grants<text:s/>teams,<text:s/>and<text:s/>FCDO<text:s/>counterparts</text:span><text:span text:style-name="T806_2"><text:s/>has<text:s/></text:span><text:span text:style-name="T806_3">strengthened<text:s/>the<text:s/>programme’s<text:s/>ability<text:s/>to<text:s/>manage<text:s/>expenditures<text:s/>within<text:s/>agreed<text:s/>financial<text:s/>parameters.<text:s/></text:span></text:p>
      <text:p text:style-name="P807"/>
      <text:p text:style-name="P808"><text:span text:style-name="T808_1">G:<text:s/>MONITORING,<text:s/>EVIDENCE<text:s/>AND<text:s/>LEARNING<text:s/></text:span></text:p>
      <text:p text:style-name="P809"/>
      <text:p text:style-name="P810"><text:span text:style-name="T810_1">Monitoring<text:s/>and<text:s/>Evaluation</text:span></text:p>
      <text:p text:style-name="P811"><text:span text:style-name="T811_1">O</text:span><text:span text:style-name="T811_2">ngoing<text:s/>monitoring</text:span><text:span text:style-name="T811_3"><text:s/>continues<text:s/>to<text:s/>support</text:span><text:span text:style-name="T811_4"><text:s/>effective<text:s/>implementation<text:s/>and<text:s/>informed<text:s/>programme<text:s/>decision</text:span><text:span text:style-name="T811_5"><text:s/></text:span><text:span text:style-name="T811_6">making</text:span><text:span text:style-name="T811_7">.<text:s/></text:span><text:span text:style-name="T811_8">F</text:span><text:span text:style-name="T811_9">ield<text:s/>visits,<text:s/>portfolio<text:s/>reviews,<text:s/>and<text:s/>sustained<text:s/>engagement<text:s/>with<text:s/>grantees<text:s/>and<text:s/>beneficiaries<text:s/>enabled<text:s/>real</text:span><text:span text:style-name="T811_10"><text:s/></text:span><text:span text:style-name="T811_11">time<text:s/>feedback<text:s/>and<text:s/>adaptive<text:s/>management,<text:s/>while<text:s/>collaboration<text:s/>with<text:s/>public,<text:s/>private,<text:s/>academic,<text:s/>and<text:s/>civil<text:s/>society<text:s/>partners<text:s/>helped<text:s/>ensure<text:s/>continued<text:s/>alignment<text:s/>with<text:s/>community<text:s/>needs.</text:span></text:p>
      <text:p text:style-name="P812"/>
      <text:p text:style-name="P813"><text:span text:style-name="T813_1">The<text:s/>programme<text:s/>team<text:s/>developed<text:s/>a<text:s/>standardised</text:span><text:span text:style-name="T813_2"><text:s/>monitoring,<text:s/>evaluation<text:s/>and<text:s/>learning<text:s/>(MEL)<text:s/>form,<text:s/></text:span><text:span text:style-name="T813_3">working<text:s/>with</text:span><text:span text:style-name="T813_4"><text:s/></text:span><text:span text:style-name="T813_5">IDRC’s<text:s/>digital<text:s/>solutions</text:span><text:span text:style-name="T813_6"><text:s/>team</text:span><text:span text:style-name="T813_7">.<text:s/>This<text:s/>improved</text:span><text:span text:style-name="T813_8"><text:s/>the<text:s/>consistency,<text:s/>efficiency,<text:s/>and<text:s/>cost</text:span><text:span text:style-name="T813_9"><text:s/></text:span><text:span text:style-name="T813_10">effectiveness<text:s/>of<text:s/>partner<text:s/>reporting<text:s/>and<text:s/>strengthened<text:s/>the<text:s/>evidence<text:s/>base<text:s/>underpinning<text:s/>this<text:s/>Annual<text:s/>Review,<text:s/>including<text:s/>improved<text:s/>collection<text:s/>of<text:s/>disaggregated<text:s/>data<text:s/>by<text:s/>sex,<text:s/>geography,<text:s/>and,<text:s/>where<text:s/>feasible,<text:s/>disability<text:s/>status.</text:span></text:p>
      <text:p text:style-name="P814"/>
      <text:p text:style-name="P815"><text:span text:style-name="T815_1">The<text:s/>AI<text:s/>Evidence<text:s/>Alliance<text:s/>for<text:s/>Social<text:s/>Impact<text:s/>was<text:s/>launched<text:s/>as<text:s/>a<text:s/>flagship<text:s/>learning<text:s/>and<text:s/>evaluation<text:s/>mechanism</text:span><text:span text:style-name="T815_2">.<text:s/>Working<text:s/>collaboratively<text:s/>with<text:s/>other<text:s/>funders,<text:s/>the<text:s/>Alliance<text:s/>is<text:s/>aligning<text:s/>evaluation<text:s/>efforts<text:s/>and<text:s/>pooling<text:s/>resources<text:s/>to<text:s/>reduce<text:s/>fragmentation<text:s/>and<text:s/>focus<text:s/>evidence<text:s/>generation<text:s/>on<text:s/>strategically<text:s/>selected<text:s/>AI<text:s/>use<text:s/>cases<text:s/>with<text:s/>high<text:s/>potential<text:s/>for<text:s/>social<text:s/>impact<text:s/>and<text:s/>policy<text:s/>relevance.<text:s/>Through<text:s/>experimental<text:s/>and<text:s/>mixed</text:span><text:span text:style-name="T815_3"><text:s/></text:span><text:span text:style-name="T815_4">methods<text:s/>evaluations<text:s/>and<text:s/>close<text:s/>engagement<text:s/>with<text:s/>researchers,<text:s/>governments,<text:s/>and<text:s/>innovators,<text:s/>the<text:s/>Alliance<text:s/>is<text:s/>strengthening<text:s/>understanding<text:s/>of<text:s/>what<text:s/>AI<text:s/>works,<text:s/>for<text:s/>whom,<text:s/>and<text:s/>under<text:s/>what<text:s/>conditions,<text:s/>directly<text:s/>informing<text:s/>future<text:s/>investment,<text:s/>governance,<text:s/>and<text:s/>responsible<text:s/>scaling<text:s/>decisions.</text:span></text:p>
      <text:p text:style-name="P816"/>
      <text:p text:style-name="P817"><text:span text:style-name="T817_1">The<text:s/>AI4D<text:s/>Partners<text:s/>Meeting<text:s/>in<text:s/>Cape<text:s/>Town<text:s/>also<text:s/>served<text:s/>as<text:s/>a<text:s/>key<text:s/>monitoring<text:s/>and<text:s/>feedback<text:s/>moment</text:span><text:span text:style-name="T817_2">.<text:s/>Grantees<text:s/>highlighted<text:s/>strong<text:s/>appreciation<text:s/>for<text:s/>the<text:s/>meeting’s<text:s/>intellectual<text:s/>depth,<text:s/>focus<text:s/>on<text:s/>inclusion,<text:s/>and<text:s/>networking<text:s/>value,<text:s/>while<text:s/>calling<text:s/>for<text:s/>future<text:s/>convenings<text:s/>to<text:s/>place<text:s/>greater<text:s/>emphasis<text:s/>on<text:s/>practical<text:s/>implementation,<text:s/>responsible<text:s/>scaling,<text:s/>and<text:s/>innovation<text:s/>showcases.<text:s/>Feedback<text:s/>also<text:s/>underscored<text:s/>the<text:s/>need<text:s/>for<text:s/>deeper<text:s/>ecosystem<text:s/>collaboration,<text:s/>stronger<text:s/>integration<text:s/>of<text:s/>gender,<text:s/>disability,<text:s/>and<text:s/>human<text:s/>rights<text:s/>considerations,<text:s/>and<text:s/>more<text:s/>structured<text:s/>engagement<text:s/>with<text:s/>funders.<text:s/>These<text:s/>insights<text:s/>are<text:s/>now<text:s/>informing<text:s/>the<text:s/>design<text:s/>of<text:s/>future<text:s/>convenings,<text:s/>with<text:s/>greater<text:s/>focus<text:s/>on<text:s/>real</text:span><text:span text:style-name="T817_3"><text:s/></text:span><text:span text:style-name="T817_4">world<text:s/>use<text:s/>cases,<text:s/>lessons<text:s/>from<text:s/>failure,<text:s/>implementation<text:s/>pathways,<text:s/>and<text:s/>clearer<text:s/>synthesis<text:s/>of<text:s/>outcomes.</text:span></text:p>
      <text:p text:style-name="P818"/>
      <text:p text:style-name="P819"><text:span text:style-name="T819_1">Evidence</text:span></text:p>
      <text:p text:style-name="P820"><text:span text:style-name="T820_1">P</text:span><text:span text:style-name="T820_2">artner</text:span><text:span text:style-name="T820_3">-</text:span><text:span text:style-name="T820_4">led<text:s/>scoping<text:s/>studies</text:span><text:span text:style-name="T820_5">,<text:s/></text:span><text:span text:style-name="T820_6">designed<text:s/>to<text:s/>surface<text:s/>evidence<text:s/>gaps,<text:s/>contextual<text:s/>needs,<text:s/>and<text:s/>priority<text:s/>populations<text:s/></text:span><text:span text:style-name="T820_7">informed<text:s/></text:span><text:span text:style-name="T820_8">programme</text:span><text:span text:style-name="T820_9"><text:s/></text:span><text:span text:style-name="T820_10">decisions</text:span><text:span text:style-name="T820_11">,<text:s/>helping<text:s/>to<text:s/>calibrate<text:s/></text:span><text:span text:style-name="T820_12">strategic<text:s/>priorities<text:s/>and<text:s/>the<text:s/></text:span><text:span text:style-name="T820_13">research<text:s/>agenda<text:s/>towards<text:s/>issues<text:s/></text:span><text:span text:style-name="T820_14">of<text:s/>greatest<text:s/>relevance<text:s/>to<text:s/>policymakers<text:s/>and<text:s/>the<text:s/>wider<text:s/>AI4D<text:s/>community.</text:span><text:span text:style-name="T820_15"><text:s/>For<text:s/>example:<text:s/></text:span></text:p>
      <text:list text:style-name="LS24" xml:id="list110">
        <text:list-item>
          <text:p text:style-name="P821"><text:span text:style-name="T821_1">S</text:span><text:span text:style-name="T821_2">coping<text:s/>work<text:s/>underpinning<text:s/>the<text:s/></text:span><text:span text:style-name="T821_3">Hub<text:s/>for<text:s/>AI<text:s/>and<text:s/>Disability<text:s/>Inclusion</text:span><text:span text:style-name="T821_4"><text:s/>identified<text:s/>systemic<text:s/>barriers<text:s/>to<text:s/>inclusion<text:s/>in<text:s/>AI<text:s/>research<text:s/>and<text:s/>practice,<text:s/>directly<text:s/>shaping<text:s/>the<text:s/>Hub’s<text:s/>design,<text:s/>focus<text:s/>areas,<text:s/>and<text:s/>partnership<text:s/>model.<text:s/>This<text:s/>ensured<text:s/>new<text:s/>programming<text:s/>was<text:s/>grounded<text:s/>in<text:s/>locally<text:s/>generated<text:s/>evidence<text:s/>and<text:s/>lived<text:s/>experience<text:s/>rather<text:s/>than<text:s/>assumptions</text:span><text:span text:style-name="T821_5">.</text:span></text:p>
        </text:list-item>
        <text:list-item>
          <text:p text:style-name="P822"><text:span text:style-name="T822_1">The<text:s/></text:span><text:span text:style-name="T822_2">design<text:s/>of<text:s/>the</text:span><text:span text:style-name="T822_3"><text:s/></text:span><text:span text:style-name="T822_4">call</text:span><text:span text:style-name="T822_5"><text:s/>for<text:s/>proposal</text:span><text:span text:style-name="T822_6">s</text:span><text:span text:style-name="T822_7"><text:s/></text:span><text:span text:style-name="T822_8">for<text:s/>the<text:s/>study</text:span><text:span text:style-name="T822_9"><text:s/></text:span><text:span text:style-name="T822_10">on<text:s/>the<text:s/></text:span><text:span text:style-name="T822_11">socioeconomic<text:s/>impacts<text:s/>of<text:s/>AI<text:s/>in<text:s/>Africa</text:span><text:span text:style-name="T822_12"><text:s/>was<text:s/>informed<text:s/>by<text:s/>dedicated<text:s/>scoping<text:s/>and<text:s/>expert<text:s/>consultations<text:s/>to<text:s/>identify<text:s/>priority<text:s/>research<text:s/>questions<text:s/>and<text:s/>policy</text:span><text:span text:style-name="T822_13"><text:s/></text:span><text:span text:style-name="T822_14">relevant<text:s/>evidence<text:s/>gaps.<text:s/>This<text:s/>iterative<text:s/>process<text:s/>helped<text:s/>calibrate<text:s/>the<text:s/>research<text:s/>agenda<text:s/>toward<text:s/>issues<text:s/>of<text:s/>greatest<text:s/>relevance<text:s/>to<text:s/>policymakers<text:s/>and<text:s/>the<text:s/>wider<text:s/>AI4D<text:s/>community.</text:span></text:p>
        </text:list-item>
      </text:list>
      <text:p text:style-name="P823"/>
      <text:p text:style-name="P824"><text:span text:style-name="T824_1">Learning</text:span></text:p>
      <text:p text:style-name="P825"><text:span text:style-name="T825_1">AI4D<text:s/>combined<text:s/>formal<text:s/>monitoring,<text:s/>participatory<text:s/>learning,<text:s/>evidence<text:s/>generation,<text:s/>and<text:s/>peer<text:s/>exchange<text:s/>to<text:s/>capture<text:s/>and<text:s/>share<text:s/>lessons<text:s/>throughout<text:s/>the<text:s/>year.<text:s/>Findings<text:s/>from<text:s/>the<text:s/></text:span><text:span text:style-name="T825_2">AI4D<text:s/>Africa<text:s/></text:span><text:span text:style-name="T825_3">m</text:span><text:span text:style-name="T825_4">id</text:span><text:span text:style-name="T825_5">-term</text:span><text:span text:style-name="T825_6"><text:s/>e</text:span><text:span text:style-name="T825_7">valuation<text:s/>(Phase<text:s/>I)</text:span><text:span text:style-name="T825_8"><text:s/>continued<text:s/>to<text:s/>inform<text:s/>programme<text:s/>evolution,<text:s/>particularly<text:s/>around<text:s/>the<text:s/>importance<text:s/>of<text:s/>improved<text:s/>coordination,<text:s/>clearer<text:s/>articulation<text:s/>of<text:s/>responsible<text:s/>AI<text:s/>practices,<text:s/>and<text:s/>stronger<text:s/>systems<text:s/>for<text:s/>shared<text:s/>learning<text:s/>and<text:s/>policy<text:s/>implementation.</text:span></text:p>
      <text:p text:style-name="P826"/>
      <text:p text:style-name="P827"><text:span text:style-name="T827_1">Structured<text:s/>learning<text:s/>was<text:s/>embedded<text:s/>in<text:s/>programme<text:s/>convenings,<text:s/>including<text:s/>the<text:s/>AI4D<text:s/>Partners<text:s/>Workshop,<text:s/>which<text:s/>used<text:s/>a<text:s/>mix<text:s/>of<text:s/>plenaries,<text:s/>debates,<text:s/>breakout<text:s/>sessions,<text:s/>lightning<text:s/>talks,<text:s/>and<text:s/></text:span><text:span text:style-name="T827_2">labelled</text:span><text:span text:style-name="T827_3"><text:s/>discussions<text:s/>to<text:s/>enable<text:s/>cross</text:span><text:span text:style-name="T827_4"><text:s/></text:span><text:span text:style-name="T827_5">pillar<text:s/>reflection,<text:s/>surface<text:s/>implementation<text:s/>challenges,<text:s/>and<text:s/>share<text:s/>emerging<text:s/>evidence.</text:span></text:p>
      <text:p text:style-name="P828"><text:span text:style-name="T828_1">Cross</text:span><text:span text:style-name="T828_2"><text:s/></text:span><text:span text:style-name="T828_3">regional<text:s/>learning<text:s/>has<text:s/>also<text:s/>informed<text:s/>programme<text:s/>design.<text:s/>Experience<text:s/>from<text:s/>multidisciplinary<text:s/>AI<text:s/>labs<text:s/>in<text:s/>Africa</text:span><text:span text:style-name="T828_4"><text:s/>-<text:s/></text:span><text:span text:style-name="T828_5">demonstrating<text:s/>the<text:s/>long</text:span><text:span text:style-name="T828_6">-</text:span><text:span text:style-name="T828_7">term<text:s/>value<text:s/>of<text:s/>investing<text:s/>in<text:s/>locally<text:s/>anchored<text:s/>institutions<text:s/>that<text:s/>combine<text:s/>research,<text:s/>policy<text:s/>engagement,<text:s/>ecosystem<text:s/>coordination,<text:s/>and<text:s/>participation<text:s/>in<text:s/>global<text:s/></text:span><text:span text:style-name="T828_8">for<text:s/>a<text:s/>-<text:s/></text:span><text:span text:style-name="T828_9">is<text:s/>now<text:s/>shaping<text:s/>the<text:s/>approach<text:s/>to<text:s/>AI4D<text:s/>labs<text:s/>in<text:s/>Asia.<text:s/>Similarly,<text:s/>the<text:s/>Asia<text:s/>Policy<text:s/>Network<text:s/>builds<text:s/>on<text:s/>lessons<text:s/>from<text:s/>earlier<text:s/>investments<text:s/>in<text:s/>African<text:s/>AI<text:s/>labs,<text:s/>feminist<text:s/>AI<text:s/>networks,<text:s/>and<text:s/>responsible<text:s/>AI<text:s/>observatories<text:s/>across<text:s/>Africa,<text:s/>MENA,<text:s/>and<text:s/>Asia.</text:span></text:p>
      <text:p text:style-name="P829"/>
      <table:table table:style-name="Table29">
        <table:table-column table:style-name="Column79"/>
        <table:table-column table:style-name="Column80"/>
        <table:table-column table:style-name="Column81"/>
        <table:table-column table:style-name="Column82"/>
        <table:table-row table:style-name="Row84">
          <table:table-cell table:style-name="Cell225">
            <text:p text:style-name="P830"><text:span text:style-name="T830_1">Date<text:s/>of<text:s/>last<text:s/>narrative<text:s/>financial<text:s/>report</text:span></text:p>
          </table:table-cell>
          <table:table-cell table:style-name="Cell226">
            <text:p text:style-name="P831"><text:span text:style-name="T831_1">28<text:s/>November<text:s/></text:span><text:span text:style-name="T831_2">2025</text:span></text:p>
          </table:table-cell>
          <table:table-cell table:style-name="Cell227">
            <text:p text:style-name="P832"><text:span text:style-name="T832_1">Date<text:s/>of<text:s/>last<text:s/>audited<text:s/>annual<text:s/>statement</text:span></text:p>
          </table:table-cell>
          <table:table-cell table:style-name="Cell228">
            <text:p text:style-name="P833"><text:span text:style-name="T833_1">31<text:s/>March<text:s/>2025</text:span></text:p>
          </table:table-cell>
        </table:table-row>
      </table:table>
      <text:p text:style-name="P834"/>
      <text:p text:style-name="P835"><text:span text:style-name="T835_1">Annex<text:s/>–<text:s/>update<text:s/>on<text:s/>recommendations<text:s/>from<text:s/>last<text:s/>year’s<text:s/>annual<text:s/>review<text:s/></text:span></text:p>
      <text:p text:style-name="P836"/>
      <table:table table:style-name="Table30">
        <table:table-column table:style-name="Column83"/>
        <table:table-column table:style-name="Column84"/>
        <table:table-column table:style-name="Column85"/>
        <table:table-header-rows>
          <table:table-row table:style-name="Row85">
            <table:table-cell table:style-name="Cell229">
              <text:p text:style-name="P837"><text:span text:style-name="T837_1">#</text:span></text:p>
            </table:table-cell>
            <table:table-cell table:style-name="Cell230">
              <text:p text:style-name="P838"><text:span text:style-name="T838_1">Recommendation</text:span></text:p>
            </table:table-cell>
            <table:table-cell table:style-name="Cell231">
              <text:p text:style-name="P839"><text:span text:style-name="T839_1">Progress<text:s/></text:span><text:span text:style-name="T839_2">Update<text:s/>January<text:s/>2026</text:span></text:p>
            </table:table-cell>
          </table:table-row>
        </table:table-header-rows>
        <table:table-row table:style-name="Row86">
          <table:table-cell table:style-name="Cell232">
            <text:p text:style-name="P840"><text:span text:style-name="T840_1">1</text:span></text:p>
          </table:table-cell>
          <table:table-cell table:style-name="Cell233">
            <text:p text:style-name="P841"><text:span text:style-name="T841_1">Act<text:s/>as<text:s/>a<text:s/>‘connector’<text:s/>by<text:s/>linking<text:s/>grantees<text:s/>to<text:s/>principal<text:s/>AI<text:s/>events<text:s/>(e.g.,<text:s/>UNGA,<text:s/>G7,<text:s/>G20,<text:s/>Africa<text:s/>AI<text:s/>events)<text:s/>and<text:s/>strengthen<text:s/>collaboration<text:s/>via<text:s/>a<text:s/>partner<text:s/>workshop<text:s/>in<text:s/>Q2/Q3.</text:span></text:p>
          </table:table-cell>
          <table:table-cell table:style-name="Cell234">
            <text:p text:style-name="P842"><text:span text:style-name="T842_1">Completed</text:span><text:span text:style-name="T842_2">:<text:s/></text:span><text:span text:style-name="T842_3">The<text:s/>programme<text:s/>strengthened<text:s/>collaboration<text:s/>by<text:s/>convening<text:s/>the<text:s/>AI4D<text:s/>Partners<text:s/>Workshop<text:s/>(September<text:s/>2025),<text:s/>which<text:s/>brought<text:s/>together<text:s/>grantees,<text:s/>funders<text:s/>and<text:s/>experts<text:s/>to<text:s/>share<text:s/>learning<text:s/>and<text:s/>build<text:s/>connections<text:s/>across<text:s/>the<text:s/>portfolio.<text:s/>AI4D<text:s/>also<text:s/>supported<text:s/>Deep<text:s/>Learning<text:s/>Indaba,<text:s/>helping<text:s/>enhance<text:s/>its<text:s/>flagship<text:s/>conference<text:s/>and<text:s/>enabling<text:s/>participation<text:s/>by<text:s/>under</text:span><text:span text:style-name="T842_4">represented<text:s/>groups.<text:s/>Partners<text:s/>were<text:s/>connected<text:s/>to<text:s/></text:span><text:span text:style-name="T842_5">major<text:s/>global<text:s/>events,<text:s/>including<text:s/>the<text:s/>AI<text:s/>for<text:s/>Africa<text:s/>Conference<text:s/>(October<text:s/>2025)<text:s/>and<text:s/>the<text:s/>AI<text:s/>Impact<text:s/>Summit<text:s/>in<text:s/>India<text:s/>(February<text:s/>2026),<text:s/>through<text:s/>funding<text:s/>for<text:s/>grantee<text:s/>participation<text:s/>and<text:s/>support<text:s/>for<text:s/>partner</text:span><text:span text:style-name="T842_6">led<text:s/>sessions.<text:s/>Early<text:s/>investments<text:s/>in<text:s/>Asia<text:s/>have<text:s/>also<text:s/>been<text:s/>designed<text:s/>to<text:s/>embed<text:s/>collaboration<text:s/>from<text:s/>the<text:s/>outset,<text:s/>including<text:s/>a<text:s/>Responsible<text:s/>AI<text:s/>Community<text:s/>of<text:s/>Practice<text:s/>and<text:s/>new<text:s/>multistakeholder<text:s/>workshops.</text:span></text:p>
          </table:table-cell>
        </table:table-row>
        <table:table-row table:style-name="Row87">
          <table:table-cell table:style-name="Cell235">
            <text:p text:style-name="P843"><text:span text:style-name="T843_1">2</text:span></text:p>
          </table:table-cell>
          <table:table-cell table:style-name="Cell236">
            <text:p text:style-name="P844"><text:span text:style-name="T844_1">I</text:span><text:span text:style-name="T844_2">ncrease<text:s/>opportunities<text:s/>for<text:s/>online<text:s/>engagement<text:s/>and<text:s/>explore<text:s/>annual/semi-annual<text:s/>face-to-face<text:s/>meetings<text:s/>with<text:s/>grantees<text:s/>to<text:s/>discuss<text:s/>progress,<text:s/>outcomes,<text:s/>MEL,<text:s/>and<text:s/>communications.</text:span></text:p>
          </table:table-cell>
          <table:table-cell table:style-name="Cell237">
            <text:p text:style-name="P845"><text:span text:style-name="T845_1">Completed</text:span><text:span text:style-name="T845_2">:<text:s/></text:span><text:span text:style-name="T845_3">The<text:s/>AI4D<text:s/>Partners<text:s/>workshop<text:s/>conducted<text:s/>in<text:s/>September<text:s/>2025,<text:s/>brought<text:s/>together<text:s/>grantees,<text:s/>funders,<text:s/>and<text:s/>experts<text:s/>to<text:s/>share<text:s/>knowledge<text:s/>across<text:s/>the<text:s/>AI4D<text:s/>community,<text:s/>and<text:s/>was<text:s/>a<text:s/>key<text:s/>moment<text:s/>for<text:s/>grantees<text:s/>to<text:s/>connect<text:s/>in<text:s/>person,<text:s/>share<text:s/>lessons,<text:s/>and<text:s/>progress<text:s/>on<text:s/>projects.<text:s text:c="2"/></text:span></text:p>
            <text:p text:style-name="P846"/>
          </table:table-cell>
        </table:table-row>
        <table:table-row table:style-name="Row88">
          <table:table-cell table:style-name="Cell238">
            <text:p text:style-name="P847"><text:span text:style-name="T847_1">3</text:span></text:p>
          </table:table-cell>
          <table:table-cell table:style-name="Cell239">
            <text:p text:style-name="P848"><text:span text:style-name="T848_1">Continuously<text:s/>update<text:s/>the<text:s/>revamped<text:s/>AI4D<text:s/>website<text:s/>to<text:s/>reflect<text:s/>partner<text:s/>activities,<text:s/>outcomes,<text:s/>evidence<text:s/>reviews,<text:s/>and<text:s/>engagement<text:s/>opportunities.</text:span></text:p>
          </table:table-cell>
          <table:table-cell table:style-name="Cell240">
            <text:p text:style-name="P849"><text:span text:style-name="T849_1">Partially<text:s/>completed</text:span><text:span text:style-name="T849_2">:<text:s/></text:span><text:span text:style-name="T849_3">The<text:s/>AI4D<text:s/>programme<text:s/>continues<text:s/>to<text:s/>update<text:s/>the<text:s/>revamped<text:s/>website<text:s/>in<text:s/>collaboration<text:s/>with<text:s/>the<text:s/>communications<text:s/>team<text:s/>at<text:s/>the<text:s/>Global<text:s/>Centre<text:s/>on<text:s/>AI<text:s/>Governance.<text:s/></text:span></text:p>
          </table:table-cell>
        </table:table-row>
        <table:table-row table:style-name="Row89">
          <table:table-cell table:style-name="Cell241">
            <text:p text:style-name="P850"><text:span text:style-name="T850_1">4</text:span></text:p>
          </table:table-cell>
          <table:table-cell table:style-name="Cell242">
            <text:p text:style-name="P851"><text:span text:style-name="T851_1">Translate<text:s/>responsible<text:s/>AI<text:s/>principles<text:s/>into<text:s/>practical<text:s/>application<text:s/>across<text:s/>all<text:s/>pillars,<text:s/>hubs,<text:s/>and<text:s/>regions,<text:s/>with<text:s/>ongoing<text:s/>GEDI<text:s/>mentorship<text:s/>and<text:s/>learning<text:s/>partnership<text:s/>meeting<text:s/>in<text:s/>Q3.</text:span></text:p>
          </table:table-cell>
          <table:table-cell table:style-name="Cell243">
            <text:p text:style-name="P852"><text:span text:style-name="T852_1">Partially<text:s/>c</text:span><text:span text:style-name="T852_2">ompleted</text:span><text:span text:style-name="T852_3">:<text:s/></text:span><text:span text:style-name="T852_4">The<text:s/>programme<text:s/>is<text:s/>supporting<text:s/>a<text:s/>new<text:s/>Gender<text:s/>Equality<text:s/>and<text:s/>Inclusion<text:s/>Sandbox<text:s/>project,<text:s/>which<text:s/>seeks<text:s/>to<text:s/>actively<text:s/>draw<text:s/>civil<text:s/>society<text:s/>and<text:s/>women’s<text:s/>right<text:s/>organi</text:span><text:span text:style-name="T852_5">s</text:span><text:span text:style-name="T852_6">ations<text:s/>into<text:s/>the<text:s/>AI4D<text:s/>network,<text:s/>enhancing<text:s/>reach<text:s/>and<text:s/>awareness<text:s/>across<text:s/>a<text:s/>wide<text:s/>range<text:s/>of<text:s/>potential<text:s/>user<text:s/>communities.<text:s/>This<text:s/>project,<text:s/>led<text:s/>by<text:s/>Code<text:s/>for<text:s/>Africa<text:s/>and<text:s/>Women<text:s/>at<text:s/>the<text:s/>Table,<text:s/>invites<text:s/>women's<text:s/>rights<text:s/>organisations<text:s/>and<text:s/>civil<text:s/>society<text:s/>to<text:s/>engage<text:s/>in<text:s/>an<text:s/>AI<text:s/>training<text:s/>process<text:s/>that<text:s/>is<text:s/>designed<text:s/>to<text:s/>support<text:s/>co-creation<text:s/>or<text:s/>growth<text:s/>of<text:s/>AI<text:s/>use<text:s/>cases<text:s/>that<text:s/>emerge<text:s/>from<text:s/>these<text:s/>organisations,<text:s/>and<text:s/>help<text:s/>them<text:s/>build,<text:s/>test<text:s/>and<text:s/>deploy<text:s/>these<text:s/>solutions<text:s/>for<text:s/>real<text:s/>world<text:s/>impact.</text:span></text:p>
          </table:table-cell>
        </table:table-row>
        <table:table-row table:style-name="Row90">
          <table:table-cell table:style-name="Cell244">
            <text:p text:style-name="P853"><text:span text:style-name="T853_1">5</text:span></text:p>
          </table:table-cell>
          <table:table-cell table:style-name="Cell245">
            <text:p text:style-name="P854"><text:span text:style-name="T854_1">Develop<text:s/>and<text:s/>update<text:s/>a<text:s/>strategic<text:s/>engagement<text:s/>plan<text:s/>for<text:s/>efficient<text:s/>use<text:s/>of<text:s/>human<text:s/>resources<text:s/>in<text:s/>policy<text:s/>engagement,<text:s/>with<text:s/>regular<text:s/>stakeholder<text:s/>consultation.</text:span></text:p>
          </table:table-cell>
          <table:table-cell table:style-name="Cell246">
            <text:p text:style-name="P855"><text:span text:style-name="T855_1">Partially<text:s/>completed</text:span><text:span text:style-name="T855_2">:</text:span><text:span text:style-name="T855_3"><text:s/></text:span><text:span text:style-name="T855_4">The<text:s/>AI4D<text:s/>programme<text:s/>team<text:s/>made<text:s/>progress<text:s/>in<text:s/>operationalising<text:s/>a<text:s/>strategic<text:s/>engagement<text:s/>approach<text:s/>through<text:s/>regular<text:s/>consultation<text:s/>with<text:s/>partners<text:s/>and<text:s/>ensuring<text:s/>their<text:s/>representation<text:s/>in<text:s/>key<text:s/>policy<text:s/>processes.<text:s/>This<text:s/>included,<text:s/>for<text:s/>example,<text:s/>enabling<text:s/>targeted<text:s/>participation<text:s/>of<text:s/>grantees<text:s/>in<text:s/>high-level<text:s/>policy<text:s/>and<text:s/>knowledge-sharing<text:s/>spaces<text:s/>through<text:s/>funding<text:s/>their<text:s/>participation.<text:s/></text:span></text:p>
          </table:table-cell>
        </table:table-row>
        <table:table-row table:style-name="Row91">
          <table:table-cell table:style-name="Cell247">
            <text:p text:style-name="P856"><text:span text:style-name="T856_1">6</text:span></text:p>
          </table:table-cell>
          <table:table-cell table:style-name="Cell248">
            <text:p text:style-name="P857"><text:span text:style-name="T857_1">Streamline<text:s/>monitoring<text:s/>and<text:s/>research<text:s/>output<text:s/>submission<text:s/>process<text:s/>for<text:s/>grantees<text:s/>and<text:s/>integrate<text:s/>RQ+<text:s/>assessments<text:s/>at<text:s/>data<text:s/>collection<text:s/>point.</text:span></text:p>
          </table:table-cell>
          <table:table-cell table:style-name="Cell249">
            <text:p text:style-name="P858"><text:span text:style-name="T858_1">Partially<text:s/>completed</text:span><text:span text:style-name="T858_2">:<text:s/></text:span><text:span text:style-name="T858_3">The<text:s/></text:span><text:span text:style-name="T858_4">programme<text:s/>initiated</text:span><text:span text:style-name="T858_5"><text:s/>work<text:s/>toward<text:s/>integrating<text:s/>RQ+<text:s/>considerations<text:s/>at<text:s/>the<text:s/>point<text:s/>of<text:s/>data<text:s/>submission,<text:s/>however,<text:s/>further<text:s/>refinement<text:s/>is<text:s/>underway<text:s/>to<text:s/>fully<text:s/>embed<text:s/>this<text:s/>approach<text:s/>and<text:s/>strengthen<text:s/>ongoing<text:s/>research<text:s/>quality<text:s/>monitoring.</text:span></text:p>
          </table:table-cell>
        </table:table-row>
        <table:table-row table:style-name="Row92">
          <table:table-cell table:style-name="Cell250">
            <text:p text:style-name="P859"><text:span text:style-name="T859_1">7</text:span></text:p>
          </table:table-cell>
          <table:table-cell table:style-name="Cell251">
            <text:p text:style-name="P860"><text:span text:style-name="T860_1">Recalibrate<text:s/>research<text:s/>output<text:s/>milestones<text:s/>to<text:s/>reflect<text:s/>actual<text:s/>grantee<text:s/>output,<text:s/>based<text:s/>on<text:s/>analysis<text:s/>of<text:s/>exceptional<text:s/>results.</text:span></text:p>
          </table:table-cell>
          <table:table-cell table:style-name="Cell252">
            <text:p text:style-name="P861"><text:span text:style-name="T861_1">Completed</text:span><text:span text:style-name="T861_2">:<text:s/></text:span><text:span text:style-name="T861_3">The<text:s/>programme<text:s/>continues<text:s/>to<text:s/>recalibrate<text:s/>milestones<text:s/>on<text:s/>an<text:s/>annual<text:s/>basis,<text:s/>to<text:s/>align<text:s/>with<text:s/>trends<text:s/>in<text:s/>grantee<text:s/>outputs.<text:s/></text:span></text:p>
          </table:table-cell>
        </table:table-row>
        <table:table-row table:style-name="Row93">
          <table:table-cell table:style-name="Cell253">
            <text:p text:style-name="P862"><text:span text:style-name="T862_1">8</text:span></text:p>
          </table:table-cell>
          <table:table-cell table:style-name="Cell254">
            <text:p text:style-name="P863"><text:span text:style-name="T863_1">Finalise<text:s/>and<text:s/>share<text:s/>the<text:s/>AI4D<text:s/>monitoring<text:s/>and<text:s/>evaluation<text:s/>form<text:s/>with<text:s/>grantees,<text:s/>ensuring<text:s/>ease<text:s/>of<text:s/>use<text:s/>and<text:s/>accuracy,<text:s/>especially<text:s/>for<text:s/>dataset<text:s/>reporting.</text:span></text:p>
          </table:table-cell>
          <table:table-cell table:style-name="Cell255">
            <text:p text:style-name="P864"><text:span text:style-name="T864_1">Completed</text:span><text:span text:style-name="T864_2">:<text:s/></text:span><text:span text:style-name="T864_3">The<text:s/>AI4D<text:s/>programme<text:s/>team<text:s/>made<text:s/>progress<text:s/>in<text:s/>streamlining<text:s/>research<text:s/>output<text:s/>data<text:s/>collection<text:s/>by<text:s/>developing<text:s/>and<text:s/>piloting<text:s/>a<text:s/>dedicated<text:s/>MEL<text:s/>form<text:s/>integrated<text:s/>with<text:s/>IDRC’s<text:s/>internal<text:s/>systems.<text:s/>This<text:s/>tool<text:s/>standardised<text:s/>the<text:s/>collection<text:s/>of<text:s/>grantee<text:s/>outputs,<text:s/>improving<text:s/>data<text:s/>quality,<text:s/>consistency,<text:s/>and<text:s/>timeliness<text:s/>for<text:s/>ongoing<text:s/>monitoring<text:s/>and<text:s/>reporting.<text:s/></text:span></text:p>
          </table:table-cell>
        </table:table-row>
        <table:table-row table:style-name="Row94">
          <table:table-cell table:style-name="Cell256">
            <text:p text:style-name="P865"><text:span text:style-name="T865_1">9</text:span></text:p>
          </table:table-cell>
          <table:table-cell table:style-name="Cell257">
            <text:p text:style-name="P866"><text:span text:style-name="T866_1">Offer<text:s/>a<text:s/>streamlined<text:s/>version<text:s/>of<text:s/>sociotechnical<text:s/>responsible<text:s/>AI<text:s/>mentoring<text:s/>to<text:s/>the<text:s/>labs,<text:s/>focusing<text:s/>on<text:s/>technical<text:s/>relevance<text:s/>to<text:s/>innovators<text:s/>and<text:s/>researchers.</text:span></text:p>
          </table:table-cell>
          <table:table-cell table:style-name="Cell258">
            <text:p text:style-name="P867"><text:span text:style-name="T867_1">Completed</text:span><text:span text:style-name="T867_2">:<text:s/></text:span><text:span text:style-name="T867_3">Over<text:s/>the<text:s/>last<text:s/>reporting<text:s/>year,<text:s/>the<text:s/>programme<text:s/>advanced<text:s/>the<text:s/>design<text:s/>and<text:s/>early<text:s/>implementation<text:s/>of<text:s/>a<text:s/>more<text:s/>streamlined,<text:s/>technically<text:s/>grounded<text:s/>sociotechnical<text:s/>responsible<text:s/>AI<text:s/>mentoring<text:s/>offer<text:s/>tailored<text:s/>to<text:s/>the<text:s/>needs<text:s/>of<text:s/>AI4D<text:s/>labs.<text:s/>Building<text:s/>on<text:s/>the<text:s/>broader<text:s/>mentorship<text:s/>approach<text:s/>under<text:s/>Output<text:s/>6,<text:s/>this<text:s/>work<text:s/>focused<text:s/>on<text:s/>making<text:s/>GEDI<text:s/>support<text:s/>more<text:s/>directly<text:s/>applicable<text:s/>to<text:s/>researchers’<text:s/>and<text:s/>innovators’<text:s/>day</text:span><text:span text:style-name="T867_4">‑</text:span><text:span text:style-name="T867_5">to</text:span><text:span text:style-name="T867_6">‑</text:span><text:span text:style-name="T867_7">day<text:s/>technical<text:s/>work,<text:s/>rather<text:s/>than<text:s/>as<text:s/>a<text:s/>standalone<text:s/>or<text:s/>abstract<text:s/>training<text:s/>exercise.</text:span></text:p>
            <text:p text:style-name="P868"/>
          </table:table-cell>
        </table:table-row>
        <table:table-row table:style-name="Row95">
          <table:table-cell table:style-name="Cell259">
            <text:p text:style-name="P869"><text:span text:style-name="T869_1">10</text:span></text:p>
          </table:table-cell>
          <table:table-cell table:style-name="Cell260">
            <text:p text:style-name="P870"><text:span text:style-name="T870_1">Advance<text:s/>climate<text:s/>change<text:s/>innovation<text:s/>project<text:s/>and<text:s/>begin<text:s/>consultations<text:s/>on<text:s/>AI4D’s<text:s/>approach<text:s/>to<text:s/>disabilities;<text:s/>leverage<text:s/>Funders<text:s/>Collaborative<text:s/>Sprint<text:s/>group<text:s/>for<text:s/>education<text:s/>network.</text:span></text:p>
          </table:table-cell>
          <table:table-cell table:style-name="Cell261">
            <text:p text:style-name="P871"><text:span text:style-name="T871_1">Completed</text:span><text:span text:style-name="T871_2">:<text:s/></text:span><text:span text:style-name="T871_3">During<text:s/>the<text:s/>last<text:s/>reporting<text:s/>year,<text:s/>the<text:s/>Research<text:s/>and<text:s/>Innovation<text:s/>Climate<text:s/>Hub<text:s/>co-led<text:s/>by<text:s/>LDRI<text:s/>and<text:s/></text:span><text:span text:style-name="T871_4">AfriClimate</text:span><text:span text:style-name="T871_5"><text:s/>AI,<text:s/>was<text:s/>launched.<text:s/>In<text:s/>addition,<text:s/>the<text:s/></text:span><text:span text:style-name="T871_6">Hub<text:s/>for<text:s/>AI<text:s/>and<text:s/>Disability<text:s/>Inclusion<text:s/>(HAIDI)<text:s/>was<text:s/>also<text:s/>launched,<text:s/>informed<text:s/>by<text:s/>Africa’s<text:s/>first<text:s/>AI<text:s/>&amp;<text:s/>Disability<text:s/>Scoping<text:s/>Study<text:s/>-<text:s/>a<text:s/>multi</text:span><text:span text:style-name="T871_7">‑</text:span><text:span text:style-name="T871_8">country<text:s/>assessment<text:s/>led<text:s/>by<text:s/>the<text:s/>Responsible<text:s/>AI<text:s/>Lab<text:s/>(KNUST),<text:s/>the<text:s/>Assistive<text:s/>Technology<text:s/>for<text:s/>Disability<text:s/>(AT4D)<text:s/>Trust,<text:s/>the<text:s/>University<text:s/>of<text:s/>Rwanda,<text:s/>and<text:s/>the<text:s/>Next<text:s/>Step<text:s/>Foundation<text:s/>commissioned<text:s/>by<text:s/>the<text:s/>AI4D<text:s/>programme.</text:span></text:p>
          </table:table-cell>
        </table:table-row>
        <table:table-row table:style-name="Row96">
          <table:table-cell table:style-name="Cell262">
            <text:p text:style-name="P872"><text:span text:style-name="T872_1">11</text:span></text:p>
          </table:table-cell>
          <table:table-cell table:style-name="Cell263">
            <text:p text:style-name="P873"><text:span text:style-name="T873_1">LEPSAI<text:s/>to<text:s/>continue<text:s/>reflective<text:s/>and<text:s/>iterative<text:s/>approach<text:s/>to<text:s/>responsible<text:s/>AI<text:s/>mentorship,<text:s/>documenting<text:s/>learning<text:s/>and<text:s/>applying<text:s/>emerging<text:s/>best<text:s/>practices.</text:span></text:p>
          </table:table-cell>
          <table:table-cell table:style-name="Cell264">
            <text:p text:style-name="P874"><text:span text:style-name="T874_1">Partially<text:s/>completed</text:span><text:span text:style-name="T874_2">:<text:s/></text:span><text:span text:style-name="T874_3">LEPSAI<text:s/>launched<text:s/>a<text:s/>call<text:s/>for<text:s/>proposals<text:s/>to<text:s/>support<text:s/>AI<text:s/>innovations<text:s/>ready<text:s/>to<text:s/>scale,<text:s/>attracting<text:s/>more<text:s/>than<text:s/>300<text:s/>applications.<text:s/>The<text:s/>selection<text:s/>process<text:s/>is<text:s/>now<text:s/>in<text:s/>its<text:s/>final<text:s/>stages.<text:s/>Three<text:s/>AI<text:s/>innovations<text:s/>that<text:s/>are<text:s/>beyond<text:s/>the<text:s/>prototype<text:s/>and<text:s/>pilot<text:s/>stage<text:s/>will<text:s/>be<text:s/>selected,<text:s/>with<text:s/>applications<text:s/>coming<text:s/>primarily<text:s/>from<text:s/>agriculture,<text:s/>health<text:s/>and<text:s/>education.<text:s/>Innovations<text:s/>were<text:s/>asked<text:s/>to<text:s/>demonstrate<text:s/>the<text:s/>degree<text:s/>to<text:s/>which<text:s/>they<text:s/>were<text:s/>co-created<text:s/>with<text:s/>user<text:s/>communities,<text:s/>how<text:s/>they<text:s/>are<text:s/>evaluating<text:s/>their<text:s/>success<text:s/>and<text:s/>growth,<text:s/>and<text:s/>how<text:s/>they<text:s/>have<text:s/>taken<text:s/>gender,<text:s/>disability<text:s/>and<text:s/>inclusion<text:s/>into<text:s/>account,<text:s/>among<text:s/>other<text:s/>factors</text:span></text:p>
          </table:table-cell>
        </table:table-row>
      </table:table>
      <text:p text:style-name="P87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游ゴシック Light" svg:font-family="游ゴシック Light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Comment_20_Reference" style:display-name="Comment Reference" style:family="text" style:parent-style-name="Default_20_Paragraph_20_Font">
      <style:text-properties fo:font-size="8pt" style:font-size-asian="8pt" style:font-size-complex="8pt"/>
    </style:style>
    <style:style style:name="Comment_20_Text" style:display-name="Comment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Comment_20_Subject" style:display-name="Comment Subject" style:family="paragraph" style:parent-style-name="Comment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Caption" style:family="paragraph" style:parent-style-name="Normal">
      <style:paragraph-properties fo:margin-bottom="0.353cm"/>
      <style:text-properties fo:font-style="italic" style:font-style-asian="italic" style:font-style-complex="italic" fo:color="#44546a" fo:font-size="9pt" style:font-size-asian="9pt" style:font-size-complex="9pt"/>
    </style:style>
    <style:style style:name="Normal_20__28_Web_29_" style:display-name="Normal (Web)" style:family="paragraph" style:parent-style-name="Normal">
      <style:text-properties style:font-name="Times New Roman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pf0" style:family="paragraph" style:parent-style-name="Normal">
      <style:paragraph-properties fo:margin-top="0.494cm" fo:margin-bottom="0.494cm"/>
      <style:text-properties style:font-name="Times New Roman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Guidance_20_Notes" style:display-name="Guidance Notes" style:family="paragraph" style:parent-style-name="Normal">
      <style:paragraph-properties fo:text-align="justify" fo:margin-top="0.318cm"/>
      <style:text-properties fo:font-style="italic" style:font-style-asian="italic" style:font-style-complex="italic" fo:color="#a6a6a6" fo:font-size="10pt" style:font-name-asian="游明朝" style:font-size-asian="10pt" fo:language-asian="en" fo:country-asian="GB"/>
    </style:style>
    <style:style style:name="Guidance_20_Notes_20_Char" style:display-name="Guidance Notes Char" style:family="text" style:parent-style-name="Default_20_Paragraph_20_Font">
      <style:text-properties fo:font-style="italic" style:font-style-asian="italic" style:font-style-complex="italic" fo:color="#a6a6a6" style:font-name="Arial" fo:font-size="10pt" style:font-name-asian="游明朝" style:font-size-asian="10pt" style:font-name-complex="Times New Roman" style:font-size-complex="12pt" fo:language-asian="en" fo:country-asian="GB"/>
    </style:style>
    <style:style style:name="Guidance_20_Bullets" style:display-name="Guidance Bullets" style:family="paragraph" style:parent-style-name="List_20_Paragraph">
      <style:paragraph-properties fo:text-align="justify" fo:margin-top="0.141cm" fo:margin-bottom="0cm"/>
      <style:text-properties fo:font-style="italic" style:font-style-asian="italic" style:font-style-complex="italic" fo:color="#a6a6a6" fo:font-size="10pt" style:font-name-asian="Arial" style:font-size-asian="10pt" style:font-size-complex="12pt" fo:language-asian="en" fo:country-asian="US"/>
    </style:style>
    <style:style style:name="Guidance_20_Bullets_20_Char" style:display-name="Guidance Bullets Char" style:family="text" style:parent-style-name="Default_20_Paragraph_20_Font">
      <style:text-properties fo:font-style="italic" style:font-style-asian="italic" style:font-style-complex="italic" fo:color="#a6a6a6" style:font-name="Arial" fo:font-size="10pt" style:font-name-asian="Arial" style:font-size-asian="10pt" style:font-name-complex="Times New Roman" style:font-size-complex="12pt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 fo:font-size="10pt" style:font-size-asian="10pt"/>
    </style:style>
    <style:style style:name="List3Level1" style:family="text">
      <style:text-properties style:font-name="Courier New" fo:font-size="10pt" style:font-size-asian="10pt"/>
    </style:style>
    <style:style style:name="List3Level2" style:family="text">
      <style:text-properties style:font-name="Wingdings" fo:font-size="10pt" style:font-size-asian="10pt"/>
    </style:style>
    <style:style style:name="List3Level3" style:family="text">
      <style:text-properties style:font-name="Wingdings" fo:font-size="10pt" style:font-size-asian="10pt"/>
    </style:style>
    <style:style style:name="List3Level4" style:family="text">
      <style:text-properties style:font-name="Wingdings" fo:font-size="10pt" style:font-size-asian="10pt"/>
    </style:style>
    <style:style style:name="List3Level5" style:family="text">
      <style:text-properties style:font-name="Wingdings" fo:font-size="10pt" style:font-size-asian="10pt"/>
    </style:style>
    <style:style style:name="List3Level6" style:family="text">
      <style:text-properties style:font-name="Wingdings" fo:font-size="10pt" style:font-size-asian="10pt"/>
    </style:style>
    <style:style style:name="List3Level7" style:family="text">
      <style:text-properties style:font-name="Wingdings" fo:font-size="10pt" style:font-size-asian="10pt"/>
    </style:style>
    <style:style style:name="List3Level8" style:family="text">
      <style:text-properties style:font-name="Wingdings" fo:font-size="10pt" style:font-size-asian="10pt"/>
    </style:style>
    <text:list-style style:name="LS3">
      <text:list-level-style-bullet text:bullet-char="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 fo:font-size="10pt" style:font-size-asian="10pt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 fo:font-size="10pt" style:font-size-asian="10pt"/>
    </style:style>
    <style:style style:name="List5Level1" style:family="text">
      <style:text-properties style:font-name="Symbol" fo:font-size="10pt" style:font-size-asian="10pt"/>
    </style:style>
    <style:style style:name="List5Level2" style:family="text">
      <style:text-properties style:font-name="Symbol" fo:font-size="10pt" style:font-size-asian="10pt"/>
    </style:style>
    <style:style style:name="List5Level3" style:family="text">
      <style:text-properties style:font-name="Symbol" fo:font-size="10pt" style:font-size-asian="10pt"/>
    </style:style>
    <style:style style:name="List5Level4" style:family="text">
      <style:text-properties style:font-name="Symbol" fo:font-size="10pt" style:font-size-asian="10pt"/>
    </style:style>
    <style:style style:name="List5Level5" style:family="text">
      <style:text-properties style:font-name="Symbol" fo:font-size="10pt" style:font-size-asian="10pt"/>
    </style:style>
    <style:style style:name="List5Level6" style:family="text">
      <style:text-properties style:font-name="Symbol" fo:font-size="10pt" style:font-size-asian="10pt"/>
    </style:style>
    <style:style style:name="List5Level7" style:family="text">
      <style:text-properties style:font-name="Symbol" fo:font-size="10pt" style:font-size-asian="10pt"/>
    </style:style>
    <style:style style:name="List5Level8" style:family="text">
      <style:text-properties style:font-name="Symbol" fo:font-size="10pt" style:font-size-asian="10pt"/>
    </style:style>
    <text:list-style style:name="LS5">
      <text:list-level-style-bullet text:bullet-char="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Symbol" fo:font-size="10pt" style:font-size-asian="10pt"/>
      </text:list-level-style-bullet>
    </text:list-style>
    <style:style style:name="List6Level0" style:family="text">
      <style:text-properties style:font-name="Symbol" fo:font-size="10pt" style:font-size-asian="10pt"/>
    </style:style>
    <style:style style:name="List6Level1" style:family="text">
      <style:text-properties style:font-name="Symbol"/>
    </style:style>
    <style:style style:name="List6Level2" style:family="text">
      <style:text-properties style:font-name="Symbol" fo:font-size="10pt" style:font-size-asian="10pt"/>
    </style:style>
    <style:style style:name="List6Level3" style:family="text">
      <style:text-properties style:font-name="Symbol" fo:font-size="10pt" style:font-size-asian="10pt"/>
    </style:style>
    <style:style style:name="List6Level4" style:family="text">
      <style:text-properties style:font-name="Symbol" fo:font-size="10pt" style:font-size-asian="10pt"/>
    </style:style>
    <style:style style:name="List6Level5" style:family="text">
      <style:text-properties style:font-name="Symbol" fo:font-size="10pt" style:font-size-asian="10pt"/>
    </style:style>
    <style:style style:name="List6Level6" style:family="text">
      <style:text-properties style:font-name="Symbol" fo:font-size="10pt" style:font-size-asian="10pt"/>
    </style:style>
    <style:style style:name="List6Level7" style:family="text">
      <style:text-properties style:font-name="Symbol" fo:font-size="10pt" style:font-size-asian="10pt"/>
    </style:style>
    <style:style style:name="List6Level8" style:family="text">
      <style:text-properties style:font-name="Symbol" fo:font-size="10pt" style:font-size-asian="10pt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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7Level0" style:family="text">
      <style:text-properties style:font-name="Symbol" fo:font-size="10pt" style:font-size-asian="10pt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Symbol" fo:font-size="10pt" style:font-size-asian="10pt"/>
    </style:style>
    <style:style style:name="List7Level3" style:family="text">
      <style:text-properties style:font-name="Symbol" fo:font-size="10pt" style:font-size-asian="10pt"/>
    </style:style>
    <style:style style:name="List7Level4" style:family="text">
      <style:text-properties style:font-name="Symbol" fo:font-size="10pt" style:font-size-asian="10pt"/>
    </style:style>
    <style:style style:name="List7Level5" style:family="text">
      <style:text-properties style:font-name="Symbol" fo:font-size="10pt" style:font-size-asian="10pt"/>
    </style:style>
    <style:style style:name="List7Level6" style:family="text">
      <style:text-properties style:font-name="Symbol" fo:font-size="10pt" style:font-size-asian="10pt"/>
    </style:style>
    <style:style style:name="List7Level7" style:family="text">
      <style:text-properties style:font-name="Symbol" fo:font-size="10pt" style:font-size-asian="10pt"/>
    </style:style>
    <style:style style:name="List7Level8" style:family="text">
      <style:text-properties style:font-name="Symbol" fo:font-size="10pt" style:font-size-asian="10pt"/>
    </style:style>
    <text:list-style style:name="LS7">
      <text:list-level-style-bullet text:bullet-char="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" text:style-name="List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Symbol" fo:font-size="10pt" style:font-size-asian="10pt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fo:color="#000000" style:font-name="Symbol"/>
    </style:style>
    <style:style style:name="List16Level1" style:family="text">
      <style:text-properties style:font-name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 fo:font-size="10pt" style:font-size-asian="10pt"/>
    </style:style>
    <style:style style:name="List18Level1" style:family="text">
      <style:text-properties style:font-name="Courier New" fo:font-size="10pt" style:font-size-asian="10pt"/>
    </style:style>
    <style:style style:name="List18Level2" style:family="text">
      <style:text-properties style:font-name="Wingdings" fo:font-size="10pt" style:font-size-asian="10pt"/>
    </style:style>
    <style:style style:name="List18Level3" style:family="text">
      <style:text-properties style:font-name="Wingdings" fo:font-size="10pt" style:font-size-asian="10pt"/>
    </style:style>
    <style:style style:name="List18Level4" style:family="text">
      <style:text-properties style:font-name="Wingdings" fo:font-size="10pt" style:font-size-asian="10pt"/>
    </style:style>
    <style:style style:name="List18Level5" style:family="text">
      <style:text-properties style:font-name="Wingdings" fo:font-size="10pt" style:font-size-asian="10pt"/>
    </style:style>
    <style:style style:name="List18Level6" style:family="text">
      <style:text-properties style:font-name="Wingdings" fo:font-size="10pt" style:font-size-asian="10pt"/>
    </style:style>
    <style:style style:name="List18Level7" style:family="text">
      <style:text-properties style:font-name="Wingdings" fo:font-size="10pt" style:font-size-asian="10pt"/>
    </style:style>
    <style:style style:name="List18Level8" style:family="text">
      <style:text-properties style:font-name="Wingdings" fo:font-size="10pt" style:font-size-asian="10pt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 fo:font-size="10pt" style:font-size-asian="10pt"/>
    </style:style>
    <style:style style:name="List20Level1" style:family="text">
      <style:text-properties style:font-name="Courier New" fo:font-size="10pt" style:font-size-asian="10pt"/>
    </style:style>
    <style:style style:name="List20Level2" style:family="text">
      <style:text-properties style:font-name="Wingdings" fo:font-size="10pt" style:font-size-asian="10pt"/>
    </style:style>
    <style:style style:name="List20Level3" style:family="text">
      <style:text-properties style:font-name="Wingdings" fo:font-size="10pt" style:font-size-asian="10pt"/>
    </style:style>
    <style:style style:name="List20Level4" style:family="text">
      <style:text-properties style:font-name="Wingdings" fo:font-size="10pt" style:font-size-asian="10pt"/>
    </style:style>
    <style:style style:name="List20Level5" style:family="text">
      <style:text-properties style:font-name="Wingdings" fo:font-size="10pt" style:font-size-asian="10pt"/>
    </style:style>
    <style:style style:name="List20Level6" style:family="text">
      <style:text-properties style:font-name="Wingdings" fo:font-size="10pt" style:font-size-asian="10pt"/>
    </style:style>
    <style:style style:name="List20Level7" style:family="text">
      <style:text-properties style:font-name="Wingdings" fo:font-size="10pt" style:font-size-asian="10pt"/>
    </style:style>
    <style:style style:name="List20Level8" style:family="text">
      <style:text-properties style:font-name="Wingdings" fo:font-size="10pt" style:font-size-asian="10pt"/>
    </style:style>
    <text:list-style style:name="LS20">
      <text:list-level-style-bullet text:bullet-char="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 fo:font-size="10pt" style:font-size-asian="10pt"/>
      </text:list-level-style-bullet>
    </text:list-style>
    <style:style style:name="List21Level0" style:family="text">
      <style:text-properties style:font-name="Symbol" style:font-name-asian="Times New Roman" style:font-name-complex="Times New Roman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Times New Roman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fo:font-weight="bold" style:font-weight-asian="bold" style:font-weight-complex="bold"/>
    </style:style>
    <style:style style:name="List22Level1" style:family="text">
      <style:text-properties style:font-name="Arial" style:font-name-asian="Times New Roman" style:font-name-complex="Arial"/>
    </style: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 style:font-weight-complex="bold"/>
      </text:list-level-style-number>
      <text:list-level-style-bullet text:bullet-char="•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Arial" style:font-name-asian="Times New Roman" style:font-name-complex="Arial"/>
      </text:list-level-style-bullet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fo:font-weight="bold" style:font-weight-asian="bold"/>
    </style: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/>
      </text:list-level-style-number>
      <text:list-level-style-number style:num-format="a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7Level0" style:family="text">
      <style:text-properties style:font-name="Symbol" fo:font-size="10pt" style:font-size-asian="10pt"/>
    </style:style>
    <style:style style:name="List27Level1" style:family="text">
      <style:text-properties style:font-name="Courier New" fo:font-size="10pt" style:font-size-asian="10pt"/>
    </style:style>
    <style:style style:name="List27Level2" style:family="text">
      <style:text-properties style:font-name="Wingdings" fo:font-size="10pt" style:font-size-asian="10pt"/>
    </style:style>
    <style:style style:name="List27Level3" style:family="text">
      <style:text-properties style:font-name="Wingdings" fo:font-size="10pt" style:font-size-asian="10pt"/>
    </style:style>
    <style:style style:name="List27Level4" style:family="text">
      <style:text-properties style:font-name="Wingdings" fo:font-size="10pt" style:font-size-asian="10pt"/>
    </style:style>
    <style:style style:name="List27Level5" style:family="text">
      <style:text-properties style:font-name="Wingdings" fo:font-size="10pt" style:font-size-asian="10pt"/>
    </style:style>
    <style:style style:name="List27Level6" style:family="text">
      <style:text-properties style:font-name="Wingdings" fo:font-size="10pt" style:font-size-asian="10pt"/>
    </style:style>
    <style:style style:name="List27Level7" style:family="text">
      <style:text-properties style:font-name="Wingdings" fo:font-size="10pt" style:font-size-asian="10pt"/>
    </style:style>
    <style:style style:name="List27Level8" style:family="text">
      <style:text-properties style:font-name="Wingdings" fo:font-size="10pt" style:font-size-asian="10pt"/>
    </style:style>
    <text:list-style style:name="LS27">
      <text:list-level-style-bullet text:bullet-char="" text:style-name="List2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 fo:font-size="10pt" style:font-size-asian="10pt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Courier New" fo:font-size="10pt" style:font-size-asian="10pt"/>
    </style:style>
    <style:style style:name="List29Level1" style:family="text">
      <style:text-properties style:font-name="Courier New" fo:font-size="10pt" style:font-size-asian="10pt"/>
    </style:style>
    <style:style style:name="List29Level2" style:family="text">
      <style:text-properties style:font-name="Courier New" fo:font-size="10pt" style:font-size-asian="10pt"/>
    </style:style>
    <style:style style:name="List29Level3" style:family="text">
      <style:text-properties style:font-name="Courier New" fo:font-size="10pt" style:font-size-asian="10pt"/>
    </style:style>
    <style:style style:name="List29Level4" style:family="text">
      <style:text-properties style:font-name="Courier New" fo:font-size="10pt" style:font-size-asian="10pt"/>
    </style:style>
    <style:style style:name="List29Level5" style:family="text">
      <style:text-properties style:font-name="Courier New" fo:font-size="10pt" style:font-size-asian="10pt"/>
    </style:style>
    <style:style style:name="List29Level6" style:family="text">
      <style:text-properties style:font-name="Courier New" fo:font-size="10pt" style:font-size-asian="10pt"/>
    </style:style>
    <style:style style:name="List29Level7" style:family="text">
      <style:text-properties style:font-name="Courier New" fo:font-size="10pt" style:font-size-asian="10pt"/>
    </style:style>
    <style:style style:name="List29Level8" style:family="text">
      <style:text-properties style:font-name="Courier New" fo:font-size="10pt" style:font-size-asian="10pt"/>
    </style:style>
    <text:list-style style:name="LS29">
      <text:list-level-style-bullet text:bullet-char="o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fo:font-size="10pt" style:font-size-asian="10pt"/>
      </text:list-level-style-bullet>
    </text:list-style>
    <style:style style:name="List30Level0" style:family="text">
      <style:text-properties style:font-name="Courier New" fo:font-size="10pt" style:font-size-asian="10pt"/>
    </style:style>
    <style:style style:name="List30Level1" style:family="text">
      <style:text-properties style:font-name="Courier New" fo:font-size="10pt" style:font-size-asian="10pt"/>
    </style:style>
    <style:style style:name="List30Level2" style:family="text">
      <style:text-properties style:font-name="Courier New" fo:font-size="10pt" style:font-size-asian="10pt"/>
    </style:style>
    <style:style style:name="List30Level3" style:family="text">
      <style:text-properties style:font-name="Courier New" fo:font-size="10pt" style:font-size-asian="10pt"/>
    </style:style>
    <style:style style:name="List30Level4" style:family="text">
      <style:text-properties style:font-name="Courier New" fo:font-size="10pt" style:font-size-asian="10pt"/>
    </style:style>
    <style:style style:name="List30Level5" style:family="text">
      <style:text-properties style:font-name="Courier New" fo:font-size="10pt" style:font-size-asian="10pt"/>
    </style:style>
    <style:style style:name="List30Level6" style:family="text">
      <style:text-properties style:font-name="Courier New" fo:font-size="10pt" style:font-size-asian="10pt"/>
    </style:style>
    <style:style style:name="List30Level7" style:family="text">
      <style:text-properties style:font-name="Courier New" fo:font-size="10pt" style:font-size-asian="10pt"/>
    </style:style>
    <style:style style:name="List30Level8" style:family="text">
      <style:text-properties style:font-name="Courier New" fo:font-size="10pt" style:font-size-asian="10pt"/>
    </style:style>
    <text:list-style style:name="LS30">
      <text:list-level-style-bullet text:bullet-char="o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fo:font-size="10pt" style:font-size-asian="10pt"/>
      </text:list-level-style-bullet>
    </text:list-style>
    <style:style style:name="List31Level0" style:family="text">
      <style:text-properties style:font-name="Courier New" fo:font-size="10pt" style:font-size-asian="10pt"/>
    </style:style>
    <style:style style:name="List31Level1" style:family="text">
      <style:text-properties style:font-name="Courier New" fo:font-size="10pt" style:font-size-asian="10pt"/>
    </style:style>
    <style:style style:name="List31Level2" style:family="text">
      <style:text-properties style:font-name="Courier New" fo:font-size="10pt" style:font-size-asian="10pt"/>
    </style:style>
    <style:style style:name="List31Level3" style:family="text">
      <style:text-properties style:font-name="Courier New" fo:font-size="10pt" style:font-size-asian="10pt"/>
    </style:style>
    <style:style style:name="List31Level4" style:family="text">
      <style:text-properties style:font-name="Courier New" fo:font-size="10pt" style:font-size-asian="10pt"/>
    </style:style>
    <style:style style:name="List31Level5" style:family="text">
      <style:text-properties style:font-name="Courier New" fo:font-size="10pt" style:font-size-asian="10pt"/>
    </style:style>
    <style:style style:name="List31Level6" style:family="text">
      <style:text-properties style:font-name="Courier New" fo:font-size="10pt" style:font-size-asian="10pt"/>
    </style:style>
    <style:style style:name="List31Level7" style:family="text">
      <style:text-properties style:font-name="Courier New" fo:font-size="10pt" style:font-size-asian="10pt"/>
    </style:style>
    <style:style style:name="List31Level8" style:family="text">
      <style:text-properties style:font-name="Courier New" fo:font-size="10pt" style:font-size-asian="10pt"/>
    </style:style>
    <text:list-style style:name="LS31">
      <text:list-level-style-bullet text:bullet-char="o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49cm" fo:padding-left="0cm" fo:margin-left="2.54cm" fo:padding-right="0cm" fo:margin-right="2.54cm"/>
      <style:footer-style>
        <style:header-footer-properties fo:min-height="0.002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T1_1" style:family="text">
      <style:text-properties fo:font-size="10pt" style:font-size-asian="10pt" style:font-size-complex="10pt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 2026</dc:title>
    <meta:initial-creator>Luisa Odell</meta:initial-creator>
    <meta:creation-date>2026-06-25T12:16:00</meta:creation-date>
    <dc:creator>Maschell Wellington</dc:creator>
    <dc:date>2026-07-01T12:52:38</dc:date>
    <meta:editing-cycles>7</meta:editing-cycles>
    <meta:document-statistic meta:page-count="0" meta:paragraph-count="0" meta:row-count="0" meta:word-count="0" meta:character-count="0" meta:non-whitespace-character-count="0"/>
    <meta:user-defined meta:name="Activity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7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2d3ad107,7736c210,4b41a1e6</meta:user-defined>
    <meta:user-defined meta:name="ClassificationContentMarkingHeaderText">Classification - Internal / Interne</meta:user-defined>
    <meta:user-defined meta:name="ContentTypeId">0x010100A9E804AD2130B047BEB1B1355903FA59070066A0C4F6DA423B4695A134BE36D58078</meta:user-defined>
    <meta:user-defined meta:name="docLang">en</meta:user-defined>
    <meta:user-defined meta:name="Externally Funded Program"/>
    <meta:user-defined meta:name="Externally_x0020_Funded_x0020_Program"/>
    <meta:user-defined meta:name="MediaServiceImageTags"/>
    <meta:user-defined meta:name="MSIP_Label_3b299512-7d67-4405-b4e8-e8a4dbe99d8b_ActionId">1de208bb-99e9-4c37-856d-5bd3bba611bc</meta:user-defined>
    <meta:user-defined meta:name="MSIP_Label_3b299512-7d67-4405-b4e8-e8a4dbe99d8b_ContentBits">1</meta:user-defined>
    <meta:user-defined meta:name="MSIP_Label_3b299512-7d67-4405-b4e8-e8a4dbe99d8b_Enabled">true</meta:user-defined>
    <meta:user-defined meta:name="MSIP_Label_3b299512-7d67-4405-b4e8-e8a4dbe99d8b_Method">Privileged</meta:user-defined>
    <meta:user-defined meta:name="MSIP_Label_3b299512-7d67-4405-b4e8-e8a4dbe99d8b_Name">Internal</meta:user-defined>
    <meta:user-defined meta:name="MSIP_Label_3b299512-7d67-4405-b4e8-e8a4dbe99d8b_SetDate">2026-03-23T13:11:30Z</meta:user-defined>
    <meta:user-defined meta:name="MSIP_Label_3b299512-7d67-4405-b4e8-e8a4dbe99d8b_SiteId">a7498537-0e38-4077-8382-ebd7d9214f53</meta:user-defined>
    <meta:user-defined meta:name="MSIP_Label_3b299512-7d67-4405-b4e8-e8a4dbe99d8b_Tag">10, 0, 1, 2</meta:user-defined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  <meta:user-defined meta:name="Project"/>
    <meta:user-defined meta:name="ProjectTaxHTField0"/>
    <meta:user-defined meta:name="Research Theme"/>
    <meta:user-defined meta:name="Research_x0020_Theme"/>
    <meta:user-defined meta:name="Responsible Unit"/>
    <meta:user-defined meta:name="Responsible_x0020_Unit"/>
    <meta:user-defined meta:name="TaxKeyword"/>
    <meta:user-defined meta:name="_dlc_DocIdItemGuid">dcad80cc-7efb-4e4a-9147-7eef4f74fdfa</meta:user-defined>
  </office:meta>
</office:document-meta>
</file>