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HelveticaNeueLT Std" svg:font-family="HelveticaNeueLT Std" style:font-family-generic="roman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  <style:font-face style:name="Cambria Math" svg:font-family="Cambria Math" style:font-pitch="variable" style:font-family-generic="roman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paragraph-properties fo:text-align="center" fo:line-height="115%"/>
    </style:style>
    <style:style style:name="T1_1" style:family="text">
      <style:text-properties fo:font-size="16pt" style:font-size-asian="16pt" style:font-size-complex="16pt" fo:font-weight="bold" style:font-weight-asian="bold" style:font-weight-complex="bold"/>
    </style:style>
    <style:style style:name="T1_2" style:family="text">
      <style:text-properties fo:font-size="16pt" style:font-size-asian="16pt" style:font-size-complex="16pt" fo:font-weight="bold" style:font-weight-asian="bold" style:font-weight-complex="bold"/>
    </style:style>
    <style:style style:name="T1_3" style:family="text">
      <style:text-properties fo:font-size="16pt" style:font-size-asian="16pt" style:font-size-complex="16pt" fo:font-weight="bold" style:font-weight-asian="bold" style:font-weight-complex="bold"/>
    </style:style>
    <style:style style:name="T1_4" style:family="text">
      <style:text-properties fo:font-size="16pt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text-align="center" fo:line-height="115%"/>
      <style:text-properties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115%"/>
    </style:style>
    <style:style style:name="T3_1" style:family="text">
      <style:text-properties fo:font-size="16pt" style:font-size-asian="16pt" style:font-size-complex="16pt" fo:font-weight="bold" style:font-weight-asian="bold" style:font-weight-complex="bold"/>
    </style:style>
    <style:style style:name="P4" style:family="paragraph" style:parent-style-name="Normal">
      <style:paragraph-properties fo:line-height="115%"/>
      <style:text-properties fo:font-size="16pt" style:font-size-asian="16pt" style:font-size-complex="16pt" fo:font-weight="bold" style:font-weight-asian="bold"/>
    </style:style>
    <style:style style:name="Table1" style:family="table">
      <style:table-properties table:align="center" style:width="17.244cm" fo:margin-left="0.609cm"/>
    </style:style>
    <style:style style:name="Column1" style:family="table-column">
      <style:table-column-properties style:column-width="17.244cm"/>
    </style:style>
    <style:style style:name="Row1" style:family="table-row">
      <style:table-row-properties style:min-row-height="1.406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line-height="115%"/>
    </style:style>
    <style:style style:name="T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6" style:family="paragraph" style:parent-style-name="Normal">
      <style:paragraph-properties fo:line-height="115%"/>
    </style:style>
    <style:style style:name="T6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1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2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3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6_3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" style:family="paragraph" style:parent-style-name="Normal">
      <style:paragraph-properties fo:line-height="115%"/>
    </style:style>
    <style:style style:name="T7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1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1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_1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" style:family="paragraph" style:parent-style-name="Normal">
      <style:paragraph-properties fo:line-height="115%"/>
    </style:style>
    <style:style style:name="T8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9" style:family="paragraph" style:parent-style-name="Normal">
      <style:paragraph-properties fo:text-align="center" fo:line-height="115%"/>
      <style:text-properties fo:font-size="16pt" style:font-size-asian="16pt" style:font-size-complex="16pt" fo:font-weight="bold" style:font-weight-asian="bold"/>
    </style:style>
    <style:style style:name="Table2" style:family="table">
      <style:table-properties table:align="center" style:width="17.205cm" fo:margin-left="0.628cm"/>
    </style:style>
    <style:style style:name="Column2" style:family="table-column">
      <style:table-column-properties style:column-width="6.951cm"/>
    </style:style>
    <style:style style:name="Column3" style:family="table-column">
      <style:table-column-properties style:column-width="3.052cm"/>
    </style:style>
    <style:style style:name="Column4" style:family="table-column">
      <style:table-column-properties style:column-width="7.202cm"/>
    </style:style>
    <style:style style:name="Row2" style:family="table-row">
      <style:table-row-properties style:min-row-height="1.217cm"/>
    </style:style>
    <style:style style:name="Cell2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115%" fo:margin-top="0.071cm"/>
    </style:style>
    <style:style style:name="T1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1" style:family="paragraph" style:parent-style-name="Normal">
      <style:paragraph-properties fo:line-height="115%" fo:margin-top="0.071cm"/>
    </style:style>
    <style:style style:name="T11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1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" style:family="table-row">
      <style:table-row-properties style:min-row-height="1.217cm"/>
    </style:style>
    <style:style style:name="Cell3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15%" fo:margin-top="0.071cm"/>
    </style:style>
    <style:style style:name="T1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1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3" style:family="paragraph" style:parent-style-name="Normal">
      <style:paragraph-properties fo:line-height="115%" fo:margin-top="0.071cm"/>
    </style:style>
    <style:style style:name="T13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1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2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3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3_4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" style:family="table-row">
      <style:table-row-properties style:min-row-height="0.728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15%" fo:margin-top="0.071cm"/>
    </style:style>
    <style:style style:name="T14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5" style:family="paragraph" style:parent-style-name="Normal">
      <style:paragraph-properties fo:line-height="115%" fo:margin-top="0.071cm"/>
    </style:style>
    <style:style style:name="T15_1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3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4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5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6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7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8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9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0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1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2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3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4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5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6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7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8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19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0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1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2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3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4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5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6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5_27" style:family="text">
      <style:text-properties fo:font-style="italic" style:font-style-asian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16" style:family="paragraph" style:parent-style-name="Normal">
      <style:paragraph-properties fo:line-height="115%" fo:margin-top="0.071cm"/>
    </style:style>
    <style:style style:name="T16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1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2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3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6_3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" style:family="table-row">
      <style:table-row-properties style:min-row-height="0.728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17" style:family="paragraph" style:parent-style-name="Normal">
      <style:paragraph-properties fo:line-height="115%" fo:margin-top="0.071cm"/>
    </style:style>
    <style:style style:name="T1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18" style:family="paragraph" style:parent-style-name="Normal">
      <style:paragraph-properties fo:line-height="115%" fo:margin-top="0.071cm"/>
    </style:style>
    <style:style style:name="T18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2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3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4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5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6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7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8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9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10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18_1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19" style:family="paragraph" style:parent-style-name="Normal">
      <style:paragraph-properties fo:line-height="115%" fo:margin-top="0.071cm"/>
    </style:style>
    <style:style style:name="T1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20" style:family="paragraph" style:parent-style-name="Normal">
      <style:paragraph-properties fo:line-height="115%" fo:margin-top="0.071cm"/>
    </style:style>
    <style:style style:name="T20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Row6" style:family="table-row">
      <style:table-row-properties style:min-row-height="1.582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15%" fo:margin-top="0.071cm"/>
    </style:style>
    <style:style style:name="T2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15%" fo:margin-top="0.071cm"/>
    </style:style>
    <style:style style:name="T22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T22_2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Row7" style:family="table-row">
      <style:table-row-properties style:min-row-height="0.887cm"/>
    </style:style>
    <style:style style:name="Cell9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15%" fo:margin-top="0.071cm"/>
    </style:style>
    <style:style style:name="T2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15%" fo:margin-top="0.071cm"/>
    </style:style>
    <style:style style:name="T24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Row8" style:family="table-row">
      <style:table-row-properties style:min-row-height="0.728cm"/>
    </style:style>
    <style:style style:name="Cell1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15%" fo:margin-top="0.071cm"/>
    </style:style>
    <style:style style:name="T2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26" style:family="paragraph" style:parent-style-name="Normal">
      <style:paragraph-properties fo:line-height="115%" fo:margin-top="0.071cm"/>
    </style:style>
    <style:style style:name="T26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" style:family="table-row">
      <style:table-row-properties style:min-row-height="0.529cm"/>
    </style:style>
    <style:style style:name="Cell1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27" style:family="paragraph" style:parent-style-name="Normal">
      <style:paragraph-properties fo:line-height="115%" fo:margin-top="0.071cm"/>
    </style:style>
    <style:style style:name="T2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28" style:family="paragraph" style:parent-style-name="Normal">
      <style:paragraph-properties fo:line-height="115%" fo:margin-top="0.071cm"/>
    </style:style>
    <style:style style:name="T28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29" style:family="paragraph" style:parent-style-name="Normal">
      <style:paragraph-properties fo:line-height="115%" fo:margin-top="0.071cm"/>
    </style:style>
    <style:style style:name="T2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30" style:family="paragraph" style:parent-style-name="Normal">
      <style:paragraph-properties fo:line-height="115%" fo:margin-top="0.071cm"/>
    </style:style>
    <style:style style:name="T30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0.529cm"/>
    </style:style>
    <style:style style:name="Cell1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1" style:family="paragraph" style:parent-style-name="Normal">
      <style:paragraph-properties fo:line-height="115%" fo:margin-top="0.071cm"/>
    </style:style>
    <style:style style:name="T31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2" style:family="paragraph" style:parent-style-name="Normal">
      <style:paragraph-properties fo:line-height="115%" fo:margin-top="0.071cm"/>
    </style:style>
    <style:style style:name="T32_1" style:family="text">
      <style:text-properties fo:font-style="italic" style:font-style-asian="italic" fo:color="#1f497d" style:font-name="Arial" fo:font-size="10pt" style:font-size-asian="10pt" style:font-size-complex="11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3" style:family="paragraph" style:parent-style-name="Normal">
      <style:paragraph-properties fo:line-height="115%" fo:margin-top="0.071cm"/>
    </style:style>
    <style:style style:name="T33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34" style:family="paragraph" style:parent-style-name="Normal">
      <style:paragraph-properties fo:line-height="115%" fo:margin-top="0.071cm"/>
    </style:style>
    <style:style style:name="T34_1" style:family="text">
      <style:text-properties fo:font-style="italic" style:font-style-asian="italic" style:font-style-complex="italic" fo:color="#1f497d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529cm"/>
    </style:style>
    <style:style style:name="Cell18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5" style:family="paragraph" style:parent-style-name="Normal">
      <style:paragraph-properties fo:line-height="115%" fo:margin-top="0.071cm"/>
    </style:style>
    <style:style style:name="T35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5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P36" style:family="paragraph" style:parent-style-name="Normal">
      <style:paragraph-properties fo:line-height="115%" fo:margin-top="0.071cm"/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37" style:family="paragraph" style:parent-style-name="Normal">
      <style:paragraph-properties fo:line-height="115%" fo:margin-top="0.071cm"/>
    </style:style>
    <style:style style:name="T37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7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7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38" style:family="paragraph" style:parent-style-name="Normal">
      <style:paragraph-properties fo:line-height="115%" fo:margin-top="0.071cm"/>
    </style:style>
    <style:style style:name="T38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8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8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5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6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7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8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38_9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2" style:family="table-row">
      <style:table-row-properties style:min-row-height="0.529cm"/>
    </style:style>
    <style:style style:name="Cell21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39" style:family="paragraph" style:parent-style-name="Normal">
      <style:paragraph-properties fo:line-height="115%" fo:margin-top="0.071cm"/>
    </style:style>
    <style:style style:name="T39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">
      <style:paragraph-properties fo:line-height="115%" fo:margin-top="0.071cm"/>
      <style:text-properties fo:font-style="italic" style:font-style-asian="italic"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41" style:family="paragraph" style:parent-style-name="Normal">
      <style:paragraph-properties fo:line-height="115%" fo:margin-top="0.071cm"/>
    </style:style>
    <style:style style:name="T41_1" style:family="text" style:parent-style-name="Style1">
      <style:text-properties style:font-name="Arial" fo:font-size="11pt" style:font-size-asian="11pt" style:font-size-complex="12pt" fo:language="en" fo:language-asian="en" fo:language-complex="ar" fo:country="GB" fo:country-asian="US" fo:country-complex="SA"/>
    </style:style>
    <style:style style:name="P42" style:family="paragraph" style:parent-style-name="Normal">
      <style:paragraph-properties fo:line-height="115%"/>
    </style:style>
    <style:style style:name="P43" style:family="paragraph" style:parent-style-name="Normal">
      <style:paragraph-properties fo:break-before="page" fo:line-height="115%"/>
    </style:style>
    <style:style style:name="P44" style:family="paragraph" style:parent-style-name="Heading_20_2">
      <style:paragraph-properties fo:background-color="#dbe5f1" fo:line-height="115%" fo:padding-top="0.035cm" fo:border-top="#000000 0.018cm solid" fo:margin-top="0.071cm" fo:padding-bottom="0.035cm" fo:border-bottom="#000000 0.018cm solid" fo:margin-bottom="0cm" fo:padding-left="0.141cm" fo:border-left="#000000 0.018cm solid" fo:padding-right="0.141cm" fo:border-right="#000000 0.018cm solid"/>
      <style:text-properties fo:font-style="normal" style:font-style-asian="normal" fo:font-size="16pt" style:font-size-asian="16pt" style:font-size-complex="16pt"/>
    </style:style>
    <style:style style:name="T44_1" style:family="text">
      <style:text-properties fo:font-style="normal" style:font-style-asian="normal" fo:font-size="16pt" style:font-size-asian="16pt" style:font-size-complex="16pt"/>
    </style:style>
    <style:style style:name="P45" style:family="paragraph" style:parent-style-name="Normal">
      <style:paragraph-properties fo:text-align="justify" fo:line-height="115%"/>
    </style:style>
    <style:style style:name="T45_1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45_2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45_3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46" style:family="paragraph" style:parent-style-name="List_20_Paragraph">
      <style:paragraph-properties fo:text-align="justify" fo:line-height="115%"/>
    </style:style>
    <style:style style:name="T46_1" style:family="text">
      <style:text-properties style:font-name-asian="Arial" style:font-name-complex="Arial"/>
    </style:style>
    <style:style style:name="T46_2" style:family="text" style:parent-style-name="List_20_Paragraph">
      <style:text-properties style:font-name-asian="Arial" style:font-name-complex="Arial"/>
    </style:style>
    <style:style style:name="P47" style:family="paragraph" style:parent-style-name="Footnote_20_text"/>
    <style:style style:name="T47_1" style:family="text"/>
    <style:style style:name="T47_2" style:family="text"/>
    <style:style style:name="T47_3" style:family="text" style:parent-style-name="Internet_20_link"/>
    <style:style style:name="T47_4" style:family="text"/>
    <style:style style:name="T47_5" style:family="text">
      <style:text-properties style:font-name-asian="Arial" style:font-name-complex="Arial"/>
    </style:style>
    <style:style style:name="T47_6" style:family="text">
      <style:text-properties style:font-name-asian="Arial" style:font-name-complex="Arial"/>
    </style:style>
    <style:style style:name="T47_7" style:family="text">
      <style:text-properties style:font-name-asian="Arial" style:font-name-complex="Arial"/>
    </style:style>
    <style:style style:name="T47_8" style:family="text" style:parent-style-name="List_20_Paragraph">
      <style:text-properties style:font-name-asian="Arial" style:font-name-complex="Arial"/>
    </style:style>
    <style:style style:name="P48" style:family="paragraph" style:parent-style-name="Footnote_20_text"/>
    <style:style style:name="T48_1" style:family="text"/>
    <style:style style:name="T48_2" style:family="text">
      <style:text-properties fo:font-style="italic" style:font-style-asian="italic"/>
    </style:style>
    <style:style style:name="T48_3" style:family="text"/>
    <style:style style:name="T48_4" style:family="text"/>
    <style:style style:name="T48_5" style:family="text" style:parent-style-name="Internet_20_link"/>
    <style:style style:name="T48_6" style:family="text"/>
    <style:style style:name="T48_7" style:family="text">
      <style:text-properties fo:font-style="italic" style:font-style-asian="italic"/>
    </style:style>
    <style:style style:name="T48_8" style:family="text"/>
    <style:style style:name="T48_9" style:family="text">
      <style:text-properties style:text-position="super 58%" style:font-name-asian="Arial" style:font-name-complex="Arial"/>
    </style:style>
    <style:style style:name="T48_10" style:family="text" style:parent-style-name="List_20_Paragraph">
      <style:text-properties style:font-name-asian="Arial" style:font-name-complex="Arial"/>
    </style:style>
    <style:style style:name="P49" style:family="paragraph" style:parent-style-name="Footnote_20_text"/>
    <style:style style:name="T49_1" style:family="text"/>
    <style:style style:name="T49_2" style:family="text"/>
    <style:style style:name="T49_3" style:family="text" style:parent-style-name="Internet_20_link"/>
    <style:style style:name="P50" style:family="paragraph" style:parent-style-name="List_20_Paragraph">
      <style:paragraph-properties fo:text-align="justify" fo:line-height="115%" fo:margin-left="0.635cm"/>
      <style:text-properties style:font-name-asian="Arial" style:font-name-complex="Arial"/>
    </style:style>
    <style:style style:name="P51" style:family="paragraph" style:parent-style-name="List_20_Paragraph">
      <style:paragraph-properties fo:text-align="justify" fo:line-height="115%"/>
    </style:style>
    <style:style style:name="T51_1" style:family="text">
      <style:text-properties style:font-name-asian="Arial" style:font-name-complex="Arial"/>
    </style:style>
    <style:style style:name="T51_2" style:family="text" style:parent-style-name="List_20_Paragraph">
      <style:text-properties style:text-position="super 58%" style:font-name-asian="Arial"/>
    </style:style>
    <style:style style:name="P52" style:family="paragraph" style:parent-style-name="Footnote_20_text"/>
    <style:style style:name="T52_1" style:family="text"/>
    <style:style style:name="T52_2" style:family="text"/>
    <style:style style:name="T52_3" style:family="text" style:parent-style-name="Internet_20_link"/>
    <style:style style:name="T52_4" style:family="text"/>
    <style:style style:name="T52_5" style:family="text">
      <style:text-properties style:font-name-asian="Arial" style:font-name-complex="Arial"/>
    </style:style>
    <style:style style:name="T52_6" style:family="text" style:parent-style-name="List_20_Paragraph">
      <style:text-properties style:text-position="super 58%" style:font-name-asian="Arial"/>
    </style:style>
    <style:style style:name="P53" style:family="paragraph" style:parent-style-name="Footnote_20_text"/>
    <style:style style:name="T53_1" style:family="text"/>
    <style:style style:name="T53_2" style:family="text"/>
    <style:style style:name="T53_3" style:family="text" style:parent-style-name="Internet_20_link"/>
    <style:style style:name="T53_4" style:family="text"/>
    <style:style style:name="P54" style:family="paragraph" style:parent-style-name="List_20_Paragraph">
      <style:paragraph-properties fo:text-align="justify" fo:line-height="115%" fo:margin-left="0.635cm"/>
      <style:text-properties fo:color="#000000" style:font-name-asian="Arial" style:font-name-complex="Arial"/>
    </style:style>
    <style:style style:name="P55" style:family="paragraph" style:parent-style-name="List_20_Paragraph">
      <style:paragraph-properties fo:text-align="justify" fo:line-height="115%"/>
    </style:style>
    <style:style style:name="T55_1" style:family="text">
      <style:text-properties fo:color="#000000" style:font-name-asian="Arial" style:font-name-complex="Arial"/>
    </style:style>
    <style:style style:name="T55_2" style:family="text">
      <style:text-properties fo:color="#000000" style:font-name-asian="Arial" style:font-name-complex="Arial"/>
    </style:style>
    <style:style style:name="T55_3" style:family="text">
      <style:text-properties fo:color="#000000" style:font-name-asian="Arial" style:font-name-complex="Arial"/>
    </style:style>
    <style:style style:name="T55_4" style:family="text">
      <style:text-properties fo:color="#000000" style:font-name-asian="Arial" style:font-name-complex="Arial"/>
    </style:style>
    <style:style style:name="T55_5" style:family="text">
      <style:text-properties fo:color="#000000" style:font-name-asian="Arial" style:font-name-complex="Arial"/>
    </style:style>
    <style:style style:name="T55_6" style:family="text">
      <style:text-properties fo:color="#000000" style:font-name-asian="Arial" style:font-name-complex="Arial"/>
    </style:style>
    <style:style style:name="T55_7" style:family="text">
      <style:text-properties fo:color="#000000" style:font-name-asian="Arial" style:font-name-complex="Arial"/>
    </style:style>
    <style:style style:name="T55_8" style:family="text">
      <style:text-properties style:font-name-asian="Arial" style:font-name-complex="Arial"/>
    </style:style>
    <style:style style:name="T55_9" style:family="text">
      <style:text-properties style:font-name-asian="Arial" style:font-name-complex="Arial"/>
    </style:style>
    <style:style style:name="T55_10" style:family="text">
      <style:text-properties style:font-name-asian="Arial" style:font-name-complex="Arial"/>
    </style:style>
    <style:style style:name="T55_11" style:family="text">
      <style:text-properties style:font-name-asian="Arial" style:font-name-complex="Arial"/>
    </style:style>
    <style:style style:name="T55_12" style:family="text">
      <style:text-properties style:font-name-asian="Arial" style:font-name-complex="Arial"/>
    </style:style>
    <style:style style:name="T55_13" style:family="text">
      <style:text-properties style:font-name-asian="Arial" style:font-name-complex="Arial"/>
    </style:style>
    <style:style style:name="T55_14" style:family="text">
      <style:text-properties style:font-name-asian="Arial" style:font-name-complex="Arial"/>
    </style:style>
    <style:style style:name="T55_15" style:family="text">
      <style:text-properties style:font-name-asian="Arial" style:font-name-complex="Arial"/>
    </style:style>
    <style:style style:name="T55_16" style:family="text">
      <style:text-properties fo:color="#000000" style:font-name-asian="Arial" style:font-name-complex="Arial"/>
    </style:style>
    <style:style style:name="T55_17" style:family="text">
      <style:text-properties style:font-name-asian="Arial" style:font-name-complex="Arial"/>
    </style:style>
    <style:style style:name="T55_18" style:family="text">
      <style:text-properties style:font-name-asian="Arial" style:font-name-complex="Arial"/>
    </style:style>
    <style:style style:name="T55_19" style:family="text">
      <style:text-properties style:font-name-asian="Arial" style:font-name-complex="Arial"/>
    </style:style>
    <style:style style:name="T55_20" style:family="text">
      <style:text-properties style:font-name-asian="Arial" style:font-name-complex="Arial"/>
    </style:style>
    <style:style style:name="T55_21" style:family="text">
      <style:text-properties style:font-name-asian="Arial" style:font-name-complex="Arial"/>
    </style:style>
    <style:style style:name="T55_22" style:family="text">
      <style:text-properties style:font-name-asian="Arial" style:font-name-complex="Arial"/>
    </style:style>
    <style:style style:name="P56" style:family="paragraph" style:parent-style-name="Normal">
      <style:paragraph-properties fo:line-height="115%" fo:margin-top="0.071cm"/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57" style:family="paragraph" style:parent-style-name="Normal">
      <style:paragraph-properties fo:line-height="115%" fo:margin-top="0.071cm"/>
    </style:style>
    <style:style style:name="T57_1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2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3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4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5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6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7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8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9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T57_10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58" style:family="paragraph" style:parent-style-name="List_20_Paragraph">
      <style:paragraph-properties fo:text-align="justify" fo:line-height="115%"/>
    </style:style>
    <style:style style:name="T58_1" style:family="text">
      <style:text-properties style:font-name-asian="Arial" style:font-name-complex="Arial"/>
    </style:style>
    <style:style style:name="T58_2" style:family="text">
      <style:text-properties style:font-name-asian="Arial" style:font-name-complex="Arial"/>
    </style:style>
    <style:style style:name="T58_3" style:family="text">
      <style:text-properties style:font-name-asian="Arial" style:font-name-complex="Arial"/>
    </style:style>
    <style:style style:name="T58_4" style:family="text">
      <style:text-properties style:font-name-asian="Arial" style:font-name-complex="Arial"/>
    </style:style>
    <style:style style:name="T58_5" style:family="text">
      <style:text-properties style:font-name-asian="Arial" style:font-name-complex="Arial"/>
    </style:style>
    <style:style style:name="T58_6" style:family="text">
      <style:text-properties style:font-name-asian="Arial" style:font-name-complex="Arial"/>
    </style:style>
    <style:style style:name="T58_7" style:family="text"/>
    <style:style style:name="T58_8" style:family="text" style:parent-style-name="Internet_20_link">
      <style:text-properties style:font-name-asian="Arial" style:font-name-complex="Arial"/>
    </style:style>
    <style:style style:name="T58_9" style:family="text">
      <style:text-properties style:font-name-asian="Arial" style:font-name-complex="Arial"/>
    </style:style>
    <style:style style:name="T58_10" style:family="text">
      <style:text-properties style:font-name-asian="Arial" style:font-name-complex="Arial"/>
    </style:style>
    <style:style style:name="T58_11" style:family="text">
      <style:text-properties style:font-name-asian="Arial" style:font-name-complex="Arial"/>
    </style:style>
    <style:style style:name="T58_12" style:family="text">
      <style:text-properties style:font-name-asian="Arial" style:font-name-complex="Arial"/>
    </style:style>
    <style:style style:name="T58_13" style:family="text">
      <style:text-properties style:font-name-asian="Arial" style:font-name-complex="Arial"/>
    </style:style>
    <style:style style:name="T58_14" style:family="text">
      <style:text-properties style:font-name-asian="Arial" style:font-name-complex="Arial"/>
    </style:style>
    <style:style style:name="T58_15" style:family="text">
      <style:text-properties style:font-name-asian="Arial" style:font-name-complex="Arial"/>
    </style:style>
    <style:style style:name="T58_16" style:family="text">
      <style:text-properties style:font-name-asian="Arial" style:font-name-complex="Arial"/>
    </style:style>
    <style:style style:name="T58_17" style:family="text">
      <style:text-properties style:font-name-asian="Arial" style:font-name-complex="Arial"/>
    </style:style>
    <style:style style:name="T58_18" style:family="text" style:parent-style-name="List_20_Paragraph">
      <style:text-properties style:font-name-asian="Arial" style:font-name-complex="Arial"/>
    </style:style>
    <style:style style:name="P59" style:family="paragraph" style:parent-style-name="Footnote_20_text"/>
    <style:style style:name="T59_1" style:family="text"/>
    <style:style style:name="T59_2" style:family="text"/>
    <style:style style:name="T59_3" style:family="text"/>
    <style:style style:name="T59_4" style:family="text" style:parent-style-name="Internet_20_link"/>
    <style:style style:name="T59_5" style:family="text"/>
    <style:style style:name="T59_6" style:family="text">
      <style:text-properties style:font-name-asian="Arial" style:font-name-complex="Arial"/>
    </style:style>
    <style:style style:name="T59_7" style:family="text">
      <style:text-properties fo:color="#000000" style:font-name-asian="Arial" style:font-name-complex="Arial"/>
    </style:style>
    <style:style style:name="T59_8" style:family="text">
      <style:text-properties fo:color="#000000" style:font-name-asian="Arial" style:font-name-complex="Arial"/>
    </style:style>
    <style:style style:name="T59_9" style:family="text">
      <style:text-properties style:font-name-asian="Arial" style:font-name-complex="Arial"/>
    </style:style>
    <style:style style:name="T59_10" style:family="text">
      <style:text-properties style:font-name-asian="Arial" style:font-name-complex="Arial"/>
    </style:style>
    <style:style style:name="T59_11" style:family="text">
      <style:text-properties style:font-name-asian="Arial" style:font-name-complex="Arial"/>
    </style:style>
    <style:style style:name="T59_12" style:family="text">
      <style:text-properties style:font-name-asian="Arial" style:font-name-complex="Arial"/>
    </style:style>
    <style:style style:name="T59_13" style:family="text">
      <style:text-properties style:font-name-asian="Arial" style:font-name-complex="Arial"/>
    </style:style>
    <style:style style:name="T59_14" style:family="text">
      <style:text-properties style:font-name-asian="Arial" style:font-name-complex="Arial"/>
    </style:style>
    <style:style style:name="T59_15" style:family="text">
      <style:text-properties style:font-name-asian="Arial" style:font-name-complex="Arial"/>
    </style:style>
    <style:style style:name="T59_16" style:family="text" style:parent-style-name="List_20_Paragraph">
      <style:text-properties style:font-name-asian="Arial" style:font-name-complex="Arial"/>
    </style:style>
    <style:style style:name="P60" style:family="paragraph" style:parent-style-name="Footnote_20_text"/>
    <style:style style:name="T60_1" style:family="text"/>
    <style:style style:name="T60_2" style:family="text">
      <style:text-properties style:font-name-asian="Arial" style:font-name-complex="Arial"/>
    </style:style>
    <style:style style:name="T60_3" style:family="text">
      <style:text-properties style:font-name-asian="Arial" style:font-name-complex="Arial"/>
    </style:style>
    <style:style style:name="T60_4" style:family="text">
      <style:text-properties style:font-name-asian="Arial" style:font-name-complex="Arial"/>
    </style:style>
    <style:style style:name="T60_5" style:family="text">
      <style:text-properties style:font-name-asian="Arial" style:font-name-complex="Arial"/>
    </style:style>
    <style:style style:name="T60_6" style:family="text">
      <style:text-properties style:font-name-asian="Arial" style:font-name-complex="Arial"/>
    </style:style>
    <style:style style:name="T60_7" style:family="text">
      <style:text-properties style:font-name-asian="Arial" style:font-name-complex="Arial"/>
    </style:style>
    <style:style style:name="T60_8" style:family="text">
      <style:text-properties style:font-name-asian="Arial" style:font-name-complex="Arial"/>
    </style:style>
    <style:style style:name="T60_9" style:family="text">
      <style:text-properties style:font-name-asian="Arial" style:font-name-complex="Arial"/>
    </style:style>
    <style:style style:name="T60_10" style:family="text">
      <style:text-properties style:font-name-asian="Arial" style:font-name-complex="Arial"/>
    </style:style>
    <style:style style:name="T60_11" style:family="text" style:parent-style-name="List_20_Paragraph">
      <style:text-properties style:font-name-asian="Arial" style:font-name-complex="Arial"/>
    </style:style>
    <style:style style:name="P61" style:family="paragraph" style:parent-style-name="Footnote_20_text"/>
    <style:style style:name="T61_1" style:family="text"/>
    <style:style style:name="T61_2" style:family="text">
      <style:text-properties style:font-name-asian="Arial" style:font-name-complex="Arial"/>
    </style:style>
    <style:style style:name="T61_3" style:family="text">
      <style:text-properties style:font-name-asian="Arial" style:font-name-complex="Arial"/>
    </style:style>
    <style:style style:name="T61_4" style:family="text">
      <style:text-properties style:font-name-asian="Arial" style:font-name-complex="Arial"/>
    </style:style>
    <style:style style:name="T61_5" style:family="text">
      <style:text-properties style:font-name-asian="Arial" style:font-name-complex="Arial"/>
    </style:style>
    <style:style style:name="T61_6" style:family="text">
      <style:text-properties style:font-name-asian="Arial" style:font-name-complex="Arial"/>
    </style:style>
    <style:style style:name="T61_7" style:family="text">
      <style:text-properties style:font-name-asian="Arial" style:font-name-complex="Arial"/>
    </style:style>
    <style:style style:name="T61_8" style:family="text">
      <style:text-properties style:font-name-asian="Arial" style:font-name-complex="Arial"/>
    </style:style>
    <style:style style:name="T61_9" style:family="text">
      <style:text-properties style:font-name-asian="Arial" style:font-name-complex="Arial"/>
    </style:style>
    <style:style style:name="T61_10" style:family="text">
      <style:text-properties style:font-name-asian="Arial" style:font-name-complex="Arial"/>
    </style:style>
    <style:style style:name="T61_11" style:family="text">
      <style:text-properties style:font-name-asian="Arial" style:font-name-complex="Arial"/>
    </style:style>
    <style:style style:name="T61_12" style:family="text">
      <style:text-properties style:font-name-asian="Arial" style:font-name-complex="Arial"/>
    </style:style>
    <style:style style:name="P62" style:family="paragraph" style:parent-style-name="List_20_Paragraph">
      <style:paragraph-properties fo:text-align="justify" fo:line-height="115%" fo:margin-left="0.635cm"/>
    </style:style>
    <style:style style:name="P63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63_1" style:family="text">
      <style:text-properties fo:color="#000000" style:font-name-asian="Arial" style:font-name-complex="Arial"/>
    </style:style>
    <style:style style:name="T63_2" style:family="text">
      <style:text-properties fo:color="#000000" style:font-name-asian="Arial" style:font-name-complex="Arial"/>
    </style:style>
    <style:style style:name="T63_3" style:family="text">
      <style:text-properties fo:color="#000000" style:font-name-asian="Arial" style:font-name-complex="Arial"/>
    </style:style>
    <style:style style:name="T63_4" style:family="text">
      <style:text-properties fo:color="#000000" style:font-name-asian="Arial" style:font-name-complex="Arial"/>
    </style:style>
    <style:style style:name="T63_5" style:family="text">
      <style:text-properties style:font-name-asian="Arial" style:font-name-complex="Arial"/>
    </style:style>
    <style:style style:name="T63_6" style:family="text">
      <style:text-properties style:font-name-asian="Arial" style:font-name-complex="Arial"/>
    </style:style>
    <style:style style:name="T63_7" style:family="text">
      <style:text-properties style:font-name-asian="Arial" style:font-name-complex="Arial"/>
    </style:style>
    <style:style style:name="P64" style:family="paragraph" style:parent-style-name="List_20_Paragraph">
      <style:paragraph-properties fo:text-align="justify" fo:line-height="115%"/>
    </style:style>
    <style:style style:name="T64_1" style:family="text">
      <style:text-properties fo:color="#000000" fo:font-weight="bold" style:font-weight-asian="bold" style:font-weight-complex="bold"/>
    </style:style>
    <style:style style:name="T64_2" style:family="text">
      <style:text-properties fo:color="#000000"/>
    </style:style>
    <style:style style:name="T64_3" style:family="text">
      <style:text-properties style:font-name-asian="Arial" style:font-name-complex="Arial"/>
    </style:style>
    <style:style style:name="T64_4" style:family="text">
      <style:text-properties style:font-name-asian="Arial" style:font-name-complex="Arial"/>
    </style:style>
    <style:style style:name="T64_5" style:family="text">
      <style:text-properties style:font-name-asian="Arial" style:font-name-complex="Arial"/>
    </style:style>
    <style:style style:name="T64_6" style:family="text">
      <style:text-properties style:font-name-asian="Arial" style:font-name-complex="Arial"/>
    </style:style>
    <style:style style:name="T64_7" style:family="text">
      <style:text-properties style:font-name-asian="Arial" style:font-name-complex="Arial"/>
    </style:style>
    <style:style style:name="T64_8" style:family="text">
      <style:text-properties style:font-name-asian="Arial" style:font-name-complex="Arial"/>
    </style:style>
    <style:style style:name="T64_9" style:family="text">
      <style:text-properties style:font-name-asian="Arial" style:font-name-complex="Arial"/>
    </style:style>
    <style:style style:name="T64_10" style:family="text">
      <style:text-properties style:font-name-asian="Arial" style:font-name-complex="Arial"/>
    </style:style>
    <style:style style:name="T64_11" style:family="text">
      <style:text-properties style:font-name-asian="Arial" style:font-name-complex="Arial"/>
    </style:style>
    <style:style style:name="T64_12" style:family="text"/>
    <style:style style:name="T64_13" style:family="text" style:parent-style-name="List_20_Paragraph"/>
    <style:style style:name="P65" style:family="paragraph" style:parent-style-name="Footnote_20_text"/>
    <style:style style:name="T65_1" style:family="text"/>
    <style:style style:name="T65_2" style:family="text"/>
    <style:style style:name="T65_3" style:family="text" style:parent-style-name="Internet_20_link"/>
    <style:style style:name="T65_4" style:family="text"/>
    <style:style style:name="T65_5" style:family="text"/>
    <style:style style:name="T65_6" style:family="text"/>
    <style:style style:name="T65_7" style:family="text"/>
    <style:style style:name="T65_8" style:family="text"/>
    <style:style style:name="T65_9" style:family="text" style:parent-style-name="List_20_Paragraph">
      <style:text-properties style:font-name-asian="Arial" style:font-name-complex="Arial"/>
    </style:style>
    <style:style style:name="P66" style:family="paragraph" style:parent-style-name="Footnote_20_text"/>
    <style:style style:name="T66_1" style:family="text"/>
    <style:style style:name="T66_2" style:family="text"/>
    <style:style style:name="T66_3" style:family="text" style:parent-style-name="Internet_20_link"/>
    <style:style style:name="T66_4" style:family="text"/>
    <style:style style:name="T66_5" style:family="text"/>
    <style:style style:name="T66_6" style:family="text"/>
    <style:style style:name="T66_7" style:family="text"/>
    <style:style style:name="T66_8" style:family="text"/>
    <style:style style:name="T66_9" style:family="text"/>
    <style:style style:name="T66_10" style:family="text"/>
    <style:style style:name="T66_11" style:family="text"/>
    <style:style style:name="T66_12" style:family="text"/>
    <style:style style:name="T66_13" style:family="text"/>
    <style:style style:name="T66_14" style:family="text"/>
    <style:style style:name="T66_15" style:family="text" style:parent-style-name="List_20_Paragraph"/>
    <style:style style:name="P67" style:family="paragraph" style:parent-style-name="Footnote_20_text"/>
    <style:style style:name="T67_1" style:family="text"/>
    <style:style style:name="T67_2" style:family="text"/>
    <style:style style:name="T67_3" style:family="text"/>
    <style:style style:name="T67_4" style:family="text"/>
    <style:style style:name="T67_5" style:family="text"/>
    <style:style style:name="T67_6" style:family="text"/>
    <style:style style:name="T67_7" style:family="text" style:parent-style-name="Internet_20_link"/>
    <style:style style:name="T67_8" style:family="text"/>
    <style:style style:name="T67_9" style:family="text"/>
    <style:style style:name="T67_10" style:family="text"/>
    <style:style style:name="P68" style:family="paragraph" style:parent-style-name="List_20_Paragraph">
      <style:paragraph-properties fo:text-align="justify" fo:line-height="115%"/>
    </style:style>
    <style:style style:name="T68_1" style:family="text">
      <style:text-properties fo:color="#000000" fo:font-weight="bold" style:font-weight-asian="bold" style:font-weight-complex="bold"/>
    </style:style>
    <style:style style:name="T68_2" style:family="text">
      <style:text-properties fo:color="#000000" fo:font-weight="bold" style:font-weight-asian="bold" style:font-weight-complex="bold"/>
    </style:style>
    <style:style style:name="T68_3" style:family="text">
      <style:text-properties fo:color="#000000"/>
    </style:style>
    <style:style style:name="T68_4" style:family="text">
      <style:text-properties style:font-name-asian="Arial" style:font-name-complex="Arial"/>
    </style:style>
    <style:style style:name="T68_5" style:family="text" style:parent-style-name="List_20_Paragraph">
      <style:text-properties style:font-name-asian="Arial" style:font-name-complex="Arial"/>
    </style:style>
    <style:style style:name="P69" style:family="paragraph" style:parent-style-name="Footnote_20_text"/>
    <style:style style:name="T69_1" style:family="text"/>
    <style:style style:name="T69_2" style:family="text"/>
    <style:style style:name="T69_3" style:family="text" style:parent-style-name="Internet_20_link"/>
    <style:style style:name="T69_4" style:family="text"/>
    <style:style style:name="T69_5" style:family="text">
      <style:text-properties style:font-name-asian="Arial" style:font-name-complex="Arial"/>
    </style:style>
    <style:style style:name="T69_6" style:family="text" style:parent-style-name="List_20_Paragraph">
      <style:text-properties style:font-name-asian="Arial" style:font-name-complex="Arial"/>
    </style:style>
    <style:style style:name="P70" style:family="paragraph" style:parent-style-name="Footnote_20_text"/>
    <style:style style:name="T70_1" style:family="text"/>
    <style:style style:name="T70_2" style:family="text"/>
    <style:style style:name="T70_3" style:family="text" style:parent-style-name="Internet_20_link"/>
    <style:style style:name="T70_4" style:family="text"/>
    <style:style style:name="P71" style:family="paragraph" style:parent-style-name="List_20_Paragraph">
      <style:paragraph-properties fo:text-align="justify" fo:line-height="115%"/>
    </style:style>
    <style:style style:name="T71_1" style:family="text">
      <style:text-properties fo:color="#000000" fo:font-weight="bold" style:font-weight-asian="bold" style:font-weight-complex="bold"/>
    </style:style>
    <style:style style:name="T71_2" style:family="text">
      <style:text-properties fo:color="#000000" fo:font-weight="bold" style:font-weight-asian="bold" style:font-weight-complex="bold"/>
    </style:style>
    <style:style style:name="T71_3" style:family="text">
      <style:text-properties fo:color="#000000"/>
    </style:style>
    <style:style style:name="T71_4" style:family="text">
      <style:text-properties fo:color="#000000"/>
    </style:style>
    <style:style style:name="T71_5" style:family="text">
      <style:text-properties fo:color="#000000"/>
    </style:style>
    <style:style style:name="T71_6" style:family="text">
      <style:text-properties fo:color="#000000"/>
    </style:style>
    <style:style style:name="T71_7" style:family="text">
      <style:text-properties fo:color="#000000"/>
    </style:style>
    <style:style style:name="T71_8" style:family="text">
      <style:text-properties fo:color="#000000"/>
    </style:style>
    <style:style style:name="T71_9" style:family="text">
      <style:text-properties fo:color="#000000"/>
    </style:style>
    <style:style style:name="T71_10" style:family="text" style:parent-style-name="List_20_Paragraph">
      <style:text-properties fo:color="#000000"/>
    </style:style>
    <style:style style:name="P72" style:family="paragraph" style:parent-style-name="Footnote_20_text"/>
    <style:style style:name="T72_1" style:family="text"/>
    <style:style style:name="T72_2" style:family="text"/>
    <style:style style:name="T72_3" style:family="text"/>
    <style:style style:name="T72_4" style:family="text"/>
    <style:style style:name="T72_5" style:family="text">
      <style:text-properties fo:font-style="italic" style:font-style-asian="italic" style:font-style-complex="italic"/>
    </style:style>
    <style:style style:name="T72_6" style:family="text"/>
    <style:style style:name="T72_7" style:family="text"/>
    <style:style style:name="T72_8" style:family="text"/>
    <style:style style:name="T72_9" style:family="text" style:parent-style-name="Internet_20_link"/>
    <style:style style:name="T72_10" style:family="text"/>
    <style:style style:name="T72_11" style:family="text"/>
    <style:style style:name="T72_12" style:family="text"/>
    <style:style style:name="T72_13" style:family="text"/>
    <style:style style:name="T72_14" style:family="text">
      <style:text-properties style:text-position="super 58%" fo:color="#000000"/>
    </style:style>
    <style:style style:name="T72_15" style:family="text" style:parent-style-name="List_20_Paragraph">
      <style:text-properties fo:color="#000000"/>
    </style:style>
    <style:style style:name="P73" style:family="paragraph" style:parent-style-name="Footnote_20_text"/>
    <style:style style:name="T73_1" style:family="text"/>
    <style:style style:name="T73_2" style:family="text"/>
    <style:style style:name="T73_3" style:family="text"/>
    <style:style style:name="T73_4" style:family="text"/>
    <style:style style:name="T73_5" style:family="text">
      <style:text-properties fo:font-style="italic" style:font-style-asian="italic" style:font-style-complex="italic"/>
    </style:style>
    <style:style style:name="T73_6" style:family="text"/>
    <style:style style:name="T73_7" style:family="text"/>
    <style:style style:name="T73_8" style:family="text" style:parent-style-name="Internet_20_link"/>
    <style:style style:name="T73_9" style:family="text"/>
    <style:style style:name="T73_10" style:family="text"/>
    <style:style style:name="T73_11" style:family="text">
      <style:text-properties style:text-position="super 58%" fo:color="#000000"/>
    </style:style>
    <style:style style:name="T73_12" style:family="text" style:parent-style-name="List_20_Paragraph">
      <style:text-properties fo:color="#000000"/>
    </style:style>
    <style:style style:name="P74" style:family="paragraph" style:parent-style-name="Footnote_20_text"/>
    <style:style style:name="T74_1" style:family="text"/>
    <style:style style:name="T74_2" style:family="text"/>
    <style:style style:name="T74_3" style:family="text"/>
    <style:style style:name="T74_4" style:family="text"/>
    <style:style style:name="T74_5" style:family="text" style:parent-style-name="Internet_20_link"/>
    <style:style style:name="T74_6" style:family="text"/>
    <style:style style:name="T74_7" style:family="text"/>
    <style:style style:name="T74_8" style:family="text">
      <style:text-properties style:text-position="super 58%" fo:color="#000000"/>
    </style:style>
    <style:style style:name="T74_9" style:family="text">
      <style:text-properties fo:color="#000000"/>
    </style:style>
    <style:style style:name="T74_10" style:family="text">
      <style:text-properties fo:color="#000000"/>
    </style:style>
    <style:style style:name="T74_11" style:family="text">
      <style:text-properties fo:color="#000000"/>
    </style:style>
    <style:style style:name="T74_12" style:family="text" style:parent-style-name="List_20_Paragraph">
      <style:text-properties fo:color="#000000"/>
    </style:style>
    <style:style style:name="P75" style:family="paragraph" style:parent-style-name="Footnote_20_text"/>
    <style:style style:name="T75_1" style:family="text"/>
    <style:style style:name="T75_2" style:family="text"/>
    <style:style style:name="T75_3" style:family="text" style:parent-style-name="Internet_20_link"/>
    <style:style style:name="T75_4" style:family="text"/>
    <style:style style:name="T75_5" style:family="text">
      <style:text-properties style:text-position="super 58%" fo:color="#000000"/>
    </style:style>
    <style:style style:name="T75_6" style:family="text" style:parent-style-name="List_20_Paragraph">
      <style:text-properties fo:color="#000000"/>
    </style:style>
    <style:style style:name="P76" style:family="paragraph" style:parent-style-name="Footnote_20_text"/>
    <style:style style:name="T76_1" style:family="text"/>
    <style:style style:name="T76_2" style:family="text"/>
    <style:style style:name="T76_3" style:family="text"/>
    <style:style style:name="T76_4" style:family="text"/>
    <style:style style:name="T76_5" style:family="text" style:parent-style-name="Internet_20_link"/>
    <style:style style:name="T76_6" style:family="text"/>
    <style:style style:name="T76_7" style:family="text">
      <style:text-properties style:text-position="super 58%" fo:color="#000000"/>
    </style:style>
    <style:style style:name="T76_8" style:family="text">
      <style:text-properties fo:color="#000000"/>
    </style:style>
    <style:style style:name="T76_9" style:family="text">
      <style:text-properties fo:color="#000000"/>
    </style:style>
    <style:style style:name="T76_10" style:family="text">
      <style:text-properties fo:color="#000000"/>
    </style:style>
    <style:style style:name="T76_11" style:family="text">
      <style:text-properties fo:color="#000000"/>
    </style:style>
    <style:style style:name="T76_12" style:family="text">
      <style:text-properties fo:color="#000000"/>
    </style:style>
    <style:style style:name="T76_13" style:family="text">
      <style:text-properties fo:color="#000000"/>
    </style:style>
    <style:style style:name="T76_14" style:family="text">
      <style:text-properties fo:color="#000000"/>
    </style:style>
    <style:style style:name="T76_15" style:family="text">
      <style:text-properties fo:color="#000000"/>
    </style:style>
    <style:style style:name="T76_16" style:family="text">
      <style:text-properties fo:color="#000000"/>
    </style:style>
    <style:style style:name="T76_17" style:family="text">
      <style:text-properties fo:color="#000000"/>
    </style:style>
    <style:style style:name="T76_18" style:family="text">
      <style:text-properties fo:color="#000000"/>
    </style:style>
    <style:style style:name="T76_19" style:family="text">
      <style:text-properties fo:color="#000000"/>
    </style:style>
    <style:style style:name="T76_20" style:family="text">
      <style:text-properties fo:color="#000000"/>
    </style:style>
    <style:style style:name="T76_21" style:family="text">
      <style:text-properties fo:color="#000000"/>
    </style:style>
    <style:style style:name="T76_22" style:family="text">
      <style:text-properties fo:color="#000000"/>
    </style:style>
    <style:style style:name="T76_23" style:family="text">
      <style:text-properties fo:color="#000000"/>
    </style:style>
    <style:style style:name="T76_24" style:family="text">
      <style:text-properties fo:color="#000000"/>
    </style:style>
    <style:style style:name="T76_25" style:family="text">
      <style:text-properties fo:color="#000000"/>
    </style:style>
    <style:style style:name="T76_26" style:family="text" style:parent-style-name="List_20_Paragraph">
      <style:text-properties fo:color="#000000"/>
    </style:style>
    <style:style style:name="P77" style:family="paragraph" style:parent-style-name="Footnote_20_text"/>
    <style:style style:name="T77_1" style:family="text"/>
    <style:style style:name="T77_2" style:family="text"/>
    <style:style style:name="T77_3" style:family="text"/>
    <style:style style:name="T77_4" style:family="text"/>
    <style:style style:name="T77_5" style:family="text"/>
    <style:style style:name="T77_6" style:family="text"/>
    <style:style style:name="T77_7" style:family="text"/>
    <style:style style:name="T77_8" style:family="text"/>
    <style:style style:name="T77_9" style:family="text"/>
    <style:style style:name="T77_10" style:family="text"/>
    <style:style style:name="T77_11" style:family="text"/>
    <style:style style:name="T77_12" style:family="text"/>
    <style:style style:name="T77_13" style:family="text"/>
    <style:style style:name="T77_14" style:family="text"/>
    <style:style style:name="T77_15" style:family="text"/>
    <style:style style:name="T77_16" style:family="text" style:parent-style-name="Internet_20_link"/>
    <style:style style:name="T77_17" style:family="text" style:parent-style-name="Internet_20_link"/>
    <style:style style:name="T77_18" style:family="text" style:parent-style-name="Internet_20_link"/>
    <style:style style:name="T77_19" style:family="text"/>
    <style:style style:name="T77_20" style:family="text"/>
    <style:style style:name="T77_21" style:family="text"/>
    <style:style style:name="T77_22" style:family="text">
      <style:text-properties style:text-position="super 58%" fo:color="#000000"/>
    </style:style>
    <style:style style:name="T77_23" style:family="text" style:parent-style-name="List_20_Paragraph">
      <style:text-properties fo:color="#000000"/>
    </style:style>
    <style:style style:name="P78" style:family="paragraph" style:parent-style-name="Footnote_20_text"/>
    <style:style style:name="T78_1" style:family="text"/>
    <style:style style:name="T78_2" style:family="text">
      <style:text-properties fo:font-style="italic" style:font-style-asian="italic" style:font-style-complex="italic"/>
    </style:style>
    <style:style style:name="T78_3" style:family="text"/>
    <style:style style:name="T78_4" style:family="text"/>
    <style:style style:name="T78_5" style:family="text" style:parent-style-name="Internet_20_link"/>
    <style:style style:name="T78_6" style:family="text"/>
    <style:style style:name="T78_7" style:family="text"/>
    <style:style style:name="T78_8" style:family="text"/>
    <style:style style:name="P79" style:family="paragraph" style:parent-style-name="Normal">
      <style:paragraph-properties fo:text-align="justify" fo:line-height="115%"/>
    </style:style>
    <style:style style:name="P80" style:family="paragraph" style:parent-style-name="Normal">
      <style:paragraph-properties fo:text-align="center" fo:line-height="115%" fo:margin-left="0.635cm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81" style:family="paragraph" style:parent-style-name="Caption">
      <style:paragraph-properties fo:line-height="115%" fo:margin-bottom="0cm"/>
    </style:style>
    <style:style style:name="T81_1" style:family="text" style:parent-style-name="Strong"/>
    <style:style style:name="T81_2" style:family="text" style:parent-style-name="Strong"/>
    <style:style style:name="P82" style:family="paragraph" style:parent-style-name="Normal">
      <style:paragraph-properties fo:text-align="center" fo:line-height="115%" fo:margin-left="0.635cm"/>
    </style:style>
    <style:style style:name="P83" style:family="paragraph" style:parent-style-name="Normal">
      <style:paragraph-properties fo:text-align="justify" fo:line-height="115%"/>
    </style:style>
    <style:style style:name="P84" style:family="paragraph" style:parent-style-name="List_20_Paragraph">
      <style:paragraph-properties fo:text-align="justify" fo:line-height="115%"/>
    </style:style>
    <style:style style:name="T84_1" style:family="text">
      <style:text-properties style:font-name-asian="Arial" style:font-name-complex="Arial"/>
    </style:style>
    <style:style style:name="T84_2" style:family="text">
      <style:text-properties style:text-position="super 58%" style:font-name-asian="Arial" style:font-name-complex="Arial"/>
    </style:style>
    <style:style style:name="T84_3" style:family="text">
      <style:text-properties style:font-name-asian="Arial" style:font-name-complex="Arial"/>
    </style:style>
    <style:style style:name="T84_4" style:family="text"/>
    <style:style style:name="T84_5" style:family="text"/>
    <style:style style:name="T84_6" style:family="text"/>
    <style:style style:name="T84_7" style:family="text"/>
    <style:style style:name="T84_8" style:family="text"/>
    <style:style style:name="T84_9" style:family="text"/>
    <style:style style:name="T84_10" style:family="text" style:parent-style-name="List_20_Paragraph"/>
    <style:style style:name="P85" style:family="paragraph" style:parent-style-name="Footnote_20_text"/>
    <style:style style:name="T85_1" style:family="text"/>
    <style:style style:name="T85_2" style:family="text"/>
    <style:style style:name="T85_3" style:family="text"/>
    <style:style style:name="T85_4" style:family="text"/>
    <style:style style:name="T85_5" style:family="text" style:parent-style-name="Internet_20_link"/>
    <style:style style:name="T85_6" style:family="text" style:parent-style-name="Internet_20_link"/>
    <style:style style:name="T85_7" style:family="text" style:parent-style-name="Internet_20_link"/>
    <style:style style:name="T85_8" style:family="text"/>
    <style:style style:name="T85_9" style:family="text"/>
    <style:style style:name="P86" style:family="paragraph" style:parent-style-name="Normal">
      <style:paragraph-properties fo:text-align="justify" fo:line-height="115%"/>
    </style:style>
    <style:style style:name="P87" style:family="paragraph" style:parent-style-name="List_20_Paragraph">
      <style:paragraph-properties fo:text-align="justify" fo:line-height="115%"/>
    </style:style>
    <style:style style:name="T87_1" style:family="text">
      <style:text-properties style:font-name-asian="Arial" style:font-name-complex="Arial"/>
    </style:style>
    <style:style style:name="T87_2" style:family="text">
      <style:text-properties style:font-name-asian="Arial" style:font-name-complex="Arial"/>
    </style:style>
    <style:style style:name="T87_3" style:family="text">
      <style:text-properties style:font-name-asian="Arial" style:font-name-complex="Arial"/>
    </style:style>
    <style:style style:name="T87_4" style:family="text">
      <style:text-properties style:font-name-asian="Arial" style:font-name-complex="Arial"/>
    </style:style>
    <style:style style:name="T87_5" style:family="text">
      <style:text-properties style:font-name-asian="Arial" style:font-name-complex="Arial"/>
    </style:style>
    <style:style style:name="T87_6" style:family="text">
      <style:text-properties style:font-name-asian="Arial" style:font-name-complex="Arial"/>
    </style:style>
    <style:style style:name="T87_7" style:family="text">
      <style:text-properties style:font-name-asian="Arial" style:font-name-complex="Arial"/>
    </style:style>
    <style:style style:name="T87_8" style:family="text">
      <style:text-properties style:font-name-asian="Arial" style:font-name-complex="Arial"/>
    </style:style>
    <style:style style:name="T87_9" style:family="text">
      <style:text-properties style:font-name-asian="Arial" style:font-name-complex="Arial"/>
    </style:style>
    <style:style style:name="T87_10" style:family="text">
      <style:text-properties style:font-name-asian="Arial" style:font-name-complex="Arial"/>
    </style:style>
    <style:style style:name="T87_11" style:family="text">
      <style:text-properties fo:color="#000000"/>
    </style:style>
    <style:style style:name="T87_12" style:family="text">
      <style:text-properties fo:color="#000000"/>
    </style:style>
    <style:style style:name="T87_13" style:family="text">
      <style:text-properties fo:color="#000000"/>
    </style:style>
    <style:style style:name="T87_14" style:family="text" style:parent-style-name="List_20_Paragraph">
      <style:text-properties fo:color="#000000"/>
    </style:style>
    <style:style style:name="P88" style:family="paragraph" style:parent-style-name="Footnote_20_text"/>
    <style:style style:name="T88_1" style:family="text"/>
    <style:style style:name="T88_2" style:family="text"/>
    <style:style style:name="T88_3" style:family="text" style:parent-style-name="Internet_20_link"/>
    <style:style style:name="T88_4" style:family="text"/>
    <style:style style:name="T88_5" style:family="text">
      <style:text-properties style:text-position="super 58%" fo:color="#000000"/>
    </style:style>
    <style:style style:name="T88_6" style:family="text" style:parent-style-name="List_20_Paragraph">
      <style:text-properties fo:color="#000000"/>
    </style:style>
    <style:style style:name="P89" style:family="paragraph" style:parent-style-name="Footnote_20_text"/>
    <style:style style:name="T89_1" style:family="text"/>
    <style:style style:name="T89_2" style:family="text"/>
    <style:style style:name="T89_3" style:family="text"/>
    <style:style style:name="T89_4" style:family="text"/>
    <style:style style:name="T89_5" style:family="text" style:parent-style-name="Internet_20_link"/>
    <style:style style:name="T89_6" style:family="text" style:parent-style-name="Internet_20_link"/>
    <style:style style:name="T89_7" style:family="text" style:parent-style-name="Internet_20_link"/>
    <style:style style:name="T89_8" style:family="text"/>
    <style:style style:name="T89_9" style:family="text">
      <style:text-properties fo:color="#000000"/>
    </style:style>
    <style:style style:name="T89_10" style:family="text">
      <style:text-properties fo:color="#000000"/>
    </style:style>
    <style:style style:name="T89_11" style:family="text">
      <style:text-properties style:font-name-asian="Arial" style:font-name-complex="Arial"/>
    </style:style>
    <style:style style:name="T89_12" style:family="text" style:parent-style-name="List_20_Paragraph">
      <style:text-properties style:font-name-asian="Arial" style:font-name-complex="Arial"/>
    </style:style>
    <style:style style:name="P90" style:family="paragraph" style:parent-style-name="Footnote_20_text"/>
    <style:style style:name="T90_1" style:family="text"/>
    <style:style style:name="T90_2" style:family="text"/>
    <style:style style:name="T90_3" style:family="text" style:parent-style-name="Internet_20_link"/>
    <style:style style:name="T90_4" style:family="text"/>
    <style:style style:name="T90_5" style:family="text">
      <style:text-properties style:text-position="super 58%" style:font-name-asian="Arial" style:font-name-complex="Arial"/>
    </style:style>
    <style:style style:name="T90_6" style:family="text" style:parent-style-name="List_20_Paragraph">
      <style:text-properties fo:color="#000000"/>
    </style:style>
    <style:style style:name="P91" style:family="paragraph" style:parent-style-name="Footnote_20_text"/>
    <style:style style:name="T91_1" style:family="text"/>
    <style:style style:name="T91_2" style:family="text"/>
    <style:style style:name="T91_3" style:family="text"/>
    <style:style style:name="T91_4" style:family="text"/>
    <style:style style:name="T91_5" style:family="text" style:parent-style-name="Internet_20_link"/>
    <style:style style:name="T91_6" style:family="text"/>
    <style:style style:name="T91_7" style:family="text"/>
    <style:style style:name="T91_8" style:family="text"/>
    <style:style style:name="T91_9" style:family="text">
      <style:text-properties style:text-position="super 58%" style:font-name-asian="Arial" style:font-name-complex="Arial"/>
    </style:style>
    <style:style style:name="T91_10" style:family="text" style:parent-style-name="List_20_Paragraph">
      <style:text-properties style:font-name-asian="Arial" style:font-name-complex="Arial"/>
    </style:style>
    <style:style style:name="P92" style:family="paragraph" style:parent-style-name="Footnote_20_text"/>
    <style:style style:name="T92_1" style:family="text"/>
    <style:style style:name="T92_2" style:family="text"/>
    <style:style style:name="T92_3" style:family="text"/>
    <style:style style:name="T92_4" style:family="text"/>
    <style:style style:name="T92_5" style:family="text"/>
    <style:style style:name="T92_6" style:family="text"/>
    <style:style style:name="T92_7" style:family="text"/>
    <style:style style:name="T92_8" style:family="text" style:parent-style-name="Internet_20_link"/>
    <style:style style:name="T92_9" style:family="text"/>
    <style:style style:name="P93" style:family="paragraph" style:parent-style-name="Normal">
      <style:paragraph-properties fo:text-align="justify" fo:line-height="115%"/>
    </style:style>
    <style:style style:name="P94" style:family="paragraph" style:parent-style-name="Heading_20_1">
      <style:paragraph-properties fo:line-height="115%"/>
    </style:style>
    <style:style style:name="T94_1" style:family="text"/>
    <style:style style:name="T94_2" style:family="text"/>
    <style:style style:name="T94_3" style:family="text"/>
    <style:style style:name="T94_4" style:family="text"/>
    <style:style style:name="T94_5" style:family="text"/>
    <style:style style:name="T94_6" style:family="text"/>
    <style:style style:name="T94_7" style:family="text"/>
    <style:style style:name="T94_8" style:family="text"/>
    <style:style style:name="P95" style:family="paragraph" style:parent-style-name="List_20_Paragraph">
      <style:paragraph-properties fo:text-align="justify" fo:line-height="115%"/>
    </style:style>
    <style:style style:name="T95_1" style:family="text"/>
    <style:style style:name="T95_2" style:family="text">
      <style:text-properties fo:color="#000000" style:font-name-asian="Arial" style:font-name-complex="Arial"/>
    </style:style>
    <style:style style:name="T95_3" style:family="text" style:parent-style-name="List_20_Paragraph">
      <style:text-properties fo:color="#000000" style:font-name-asian="Arial" style:font-name-complex="Arial"/>
    </style:style>
    <style:style style:name="P96" style:family="paragraph" style:parent-style-name="Footnote_20_text"/>
    <style:style style:name="T96_1" style:family="text"/>
    <style:style style:name="T96_2" style:family="text"/>
    <style:style style:name="T96_3" style:family="text" style:parent-style-name="Internet_20_link"/>
    <style:style style:name="T96_4" style:family="text"/>
    <style:style style:name="T96_5" style:family="text">
      <style:text-properties fo:color="#000000" style:font-name-asian="Arial" style:font-name-complex="Arial"/>
    </style:style>
    <style:style style:name="T96_6" style:family="text">
      <style:text-properties fo:color="#000000" style:font-name-asian="Arial" style:font-name-complex="Arial"/>
    </style:style>
    <style:style style:name="T96_7" style:family="text">
      <style:text-properties fo:color="#000000" style:font-name-asian="Arial" style:font-name-complex="Arial"/>
    </style:style>
    <style:style style:name="T96_8" style:family="text">
      <style:text-properties fo:color="#000000" style:font-name-asian="Arial" style:font-name-complex="Arial"/>
    </style:style>
    <style:style style:name="T96_9" style:family="text">
      <style:text-properties fo:color="#000000" style:font-name-asian="Arial" style:font-name-complex="Arial"/>
    </style:style>
    <style:style style:name="P97" style:family="paragraph" style:parent-style-name="List_20_Paragraph">
      <style:paragraph-properties fo:text-align="justify" fo:line-height="115%"/>
    </style:style>
    <style:style style:name="T97_1" style:family="text">
      <style:text-properties fo:color="#000000" style:font-name-asian="Arial" style:font-name-complex="Arial"/>
    </style:style>
    <style:style style:name="P98" style:family="paragraph" style:parent-style-name="List_20_Paragraph">
      <style:paragraph-properties fo:text-align="justify" fo:line-height="115%"/>
    </style:style>
    <style:style style:name="T98_1" style:family="text">
      <style:text-properties fo:color="#000000" style:font-name-asian="Arial" style:font-name-complex="Arial"/>
    </style:style>
    <style:style style:name="T98_2" style:family="text">
      <style:text-properties fo:color="#000000" style:font-name-asian="Arial" style:font-name-complex="Arial"/>
    </style:style>
    <style:style style:name="T98_3" style:family="text">
      <style:text-properties fo:color="#000000" style:font-name-asian="Arial" style:font-name-complex="Arial"/>
    </style:style>
    <style:style style:name="P99" style:family="paragraph" style:parent-style-name="List_20_Paragraph">
      <style:paragraph-properties fo:text-align="justify" fo:line-height="115%"/>
    </style:style>
    <style:style style:name="T99_1" style:family="text">
      <style:text-properties fo:color="#000000" style:font-name-asian="Arial" style:font-name-complex="Arial"/>
    </style:style>
    <style:style style:name="P100" style:family="paragraph" style:parent-style-name="List_20_Paragraph">
      <style:paragraph-properties fo:text-align="justify" fo:line-height="115%"/>
    </style:style>
    <style:style style:name="T100_1" style:family="text">
      <style:text-properties fo:color="#000000" style:font-name-asian="Arial" style:font-name-complex="Arial"/>
    </style:style>
    <style:style style:name="P101" style:family="paragraph" style:parent-style-name="List_20_Paragraph">
      <style:paragraph-properties fo:text-align="justify" fo:line-height="115%"/>
      <style:text-properties fo:color="#000000" style:font-name-asian="Arial" style:font-name-complex="Arial" fo:font-weight="bold" style:font-weight-asian="bold" style:font-weight-complex="bold"/>
    </style:style>
    <style:style style:name="P102" style:family="paragraph" style:parent-style-name="List_20_Paragraph">
      <style:paragraph-properties fo:text-align="justify" fo:line-height="115%"/>
    </style:style>
    <style:style style:name="T102_1" style:family="text">
      <style:text-properties style:font-name-asian="Arial" style:font-name-complex="Arial"/>
    </style:style>
    <style:style style:name="T102_2" style:family="text">
      <style:text-properties style:font-name-asian="Arial" style:font-name-complex="Arial"/>
    </style:style>
    <style:style style:name="T102_3" style:family="text">
      <style:text-properties style:font-name-asian="Arial" style:font-name-complex="Arial"/>
    </style:style>
    <style:style style:name="T102_4" style:family="text">
      <style:text-properties style:font-name-asian="Arial" style:font-name-complex="Arial"/>
    </style:style>
    <style:style style:name="T102_5" style:family="text">
      <style:text-properties style:font-name-asian="Arial" style:font-name-complex="Arial"/>
    </style:style>
    <style:style style:name="T102_6" style:family="text">
      <style:text-properties style:font-name-asian="Arial" style:font-name-complex="Arial"/>
    </style:style>
    <style:style style:name="T102_7" style:family="text">
      <style:text-properties style:font-name-asian="Arial" style:font-name-complex="Arial"/>
    </style:style>
    <style:style style:name="T102_8" style:family="text">
      <style:text-properties style:font-name-asian="Arial" style:font-name-complex="Arial"/>
    </style:style>
    <style:style style:name="T102_9" style:family="text">
      <style:text-properties style:font-name-asian="Arial" style:font-name-complex="Arial"/>
    </style:style>
    <style:style style:name="T102_10" style:family="text">
      <style:text-properties style:font-name-asian="Arial" style:font-name-complex="Arial"/>
    </style:style>
    <style:style style:name="T102_11" style:family="text">
      <style:text-properties style:font-name-asian="Arial" style:font-name-complex="Arial"/>
    </style:style>
    <style:style style:name="P103" style:family="paragraph" style:parent-style-name="List_20_Paragraph">
      <style:paragraph-properties fo:text-align="justify" fo:line-height="115%"/>
    </style:style>
    <style:style style:name="T103_1" style:family="text">
      <style:text-properties style:font-name-asian="Arial" style:font-name-complex="Arial"/>
    </style:style>
    <style:style style:name="T103_2" style:family="text">
      <style:text-properties style:font-name-asian="Arial" style:font-name-complex="Arial"/>
    </style:style>
    <style:style style:name="T103_3" style:family="text">
      <style:text-properties style:font-name-asian="Arial" style:font-name-complex="Arial"/>
    </style:style>
    <style:style style:name="T103_4" style:family="text">
      <style:text-properties style:font-name-asian="Arial" style:font-name-complex="Arial"/>
    </style:style>
    <style:style style:name="T103_5" style:family="text">
      <style:text-properties style:font-name-asian="Arial" style:font-name-complex="Arial"/>
    </style:style>
    <style:style style:name="T103_6" style:family="text">
      <style:text-properties style:font-name-asian="Arial" style:font-name-complex="Arial"/>
    </style:style>
    <style:style style:name="T103_7" style:family="text">
      <style:text-properties style:font-name-asian="Arial" style:font-name-complex="Arial"/>
    </style:style>
    <style:style style:name="T103_8" style:family="text">
      <style:text-properties style:font-name-asian="Arial" style:font-name-complex="Arial"/>
    </style:style>
    <style:style style:name="T103_9" style:family="text">
      <style:text-properties style:font-name-asian="Arial" style:font-name-complex="Arial"/>
    </style:style>
    <style:style style:name="T103_10" style:family="text">
      <style:text-properties style:font-name-asian="Arial" style:font-name-complex="Arial"/>
    </style:style>
    <style:style style:name="T103_11" style:family="text">
      <style:text-properties style:font-name-asian="Arial" style:font-name-complex="Arial"/>
    </style:style>
    <style:style style:name="T103_12" style:family="text" style:parent-style-name="List_20_Paragraph">
      <style:text-properties style:font-name-asian="Arial" style:font-name-complex="Arial"/>
    </style:style>
    <style:style style:name="P104" style:family="paragraph" style:parent-style-name="Footnote_20_text"/>
    <style:style style:name="T104_1" style:family="text"/>
    <style:style style:name="T104_2" style:family="text"/>
    <style:style style:name="T104_3" style:family="text" style:parent-style-name="Internet_20_link">
      <style:text-properties style:font-name="Segoe UI" fo:font-size="9pt" style:font-name-asian="Segoe UI" style:font-size-asian="9pt" style:font-name-complex="Segoe UI" style:font-size-complex="9pt"/>
    </style:style>
    <style:style style:name="T104_4" style:family="text">
      <style:text-properties style:font-name-asian="Arial" style:font-name-complex="Arial"/>
    </style:style>
    <style:style style:name="T104_5" style:family="text" style:parent-style-name="List_20_Paragraph">
      <style:text-properties style:font-name-asian="Arial" style:font-name-complex="Arial"/>
    </style:style>
    <style:style style:name="P105" style:family="paragraph" style:parent-style-name="Footnote_20_text"/>
    <style:style style:name="T105_1" style:family="text"/>
    <style:style style:name="T105_2" style:family="text">
      <style:text-properties style:font-name-asian="Arial" style:font-name-complex="Arial"/>
    </style:style>
    <style:style style:name="T105_3" style:family="text">
      <style:text-properties style:font-name-asian="Arial" style:font-name-complex="Arial"/>
    </style:style>
    <style:style style:name="T105_4" style:family="text">
      <style:text-properties fo:color="#0b0c0c" style:font-name-asian="Arial" style:font-name-complex="Arial"/>
    </style:style>
    <style:style style:name="T105_5" style:family="text">
      <style:text-properties fo:color="#0b0c0c" style:font-name-asian="Arial" style:font-name-complex="Arial"/>
    </style:style>
    <style:style style:name="T105_6" style:family="text">
      <style:text-properties fo:color="#0b0c0c" style:font-name-asian="Arial" style:font-name-complex="Arial"/>
    </style:style>
    <style:style style:name="T105_7" style:family="text">
      <style:text-properties fo:color="#0b0c0c" style:font-name-asian="Arial" style:font-name-complex="Arial"/>
    </style:style>
    <style:style style:name="T105_8" style:family="text">
      <style:text-properties fo:color="#0b0c0c" style:font-name-asian="Arial" style:font-name-complex="Arial"/>
    </style:style>
    <style:style style:name="T105_9" style:family="text">
      <style:text-properties fo:color="#0b0c0c" style:font-name-asian="Arial" style:font-name-complex="Arial"/>
    </style:style>
    <style:style style:name="T105_10" style:family="text">
      <style:text-properties fo:color="#0b0c0c" style:font-name-asian="Arial" style:font-name-complex="Arial"/>
    </style:style>
    <style:style style:name="T105_11" style:family="text">
      <style:text-properties fo:color="#0b0c0c" style:font-name-asian="Arial" style:font-name-complex="Arial"/>
    </style:style>
    <style:style style:name="T105_12" style:family="text">
      <style:text-properties fo:color="#0b0c0c" style:font-name-asian="Arial" style:font-name-complex="Arial"/>
    </style:style>
    <style:style style:name="T105_13" style:family="text">
      <style:text-properties fo:color="#0b0c0c" style:font-name-asian="Arial" style:font-name-complex="Arial"/>
    </style:style>
    <style:style style:name="T105_14" style:family="text">
      <style:text-properties fo:color="#0b0c0c" style:font-name-asian="Arial" style:font-name-complex="Arial"/>
    </style:style>
    <style:style style:name="T105_15" style:family="text">
      <style:text-properties fo:color="#0b0c0c" style:font-name-asian="Arial" style:font-name-complex="Arial"/>
    </style:style>
    <style:style style:name="T105_16" style:family="text">
      <style:text-properties fo:color="#0b0c0c" style:font-name-asian="Arial" style:font-name-complex="Arial"/>
    </style:style>
    <style:style style:name="T105_17" style:family="text">
      <style:text-properties fo:color="#0b0c0c" style:font-name-asian="Arial" style:font-name-complex="Arial"/>
    </style:style>
    <style:style style:name="T105_18" style:family="text">
      <style:text-properties fo:color="#0b0c0c" style:font-name-asian="Arial" style:font-name-complex="Arial"/>
    </style:style>
    <style:style style:name="T105_19" style:family="text">
      <style:text-properties fo:color="#0b0c0c" style:font-name-asian="Arial" style:font-name-complex="Arial"/>
    </style:style>
    <style:style style:name="T105_20" style:family="text">
      <style:text-properties fo:color="#0b0c0c" style:font-name-asian="Arial" style:font-name-complex="Arial"/>
    </style:style>
    <style:style style:name="T105_21" style:family="text">
      <style:text-properties fo:color="#0b0c0c" style:font-name-asian="Arial" style:font-name-complex="Arial"/>
    </style:style>
    <style:style style:name="T105_22" style:family="text">
      <style:text-properties fo:color="#0b0c0c" style:font-name-asian="Arial" style:font-name-complex="Arial"/>
    </style:style>
    <style:style style:name="T105_23" style:family="text">
      <style:text-properties fo:color="#0b0c0c" style:font-name-asian="Arial" style:font-name-complex="Arial"/>
    </style:style>
    <style:style style:name="T105_24" style:family="text">
      <style:text-properties fo:color="#0b0c0c" style:font-name-asian="Arial" style:font-name-complex="Arial"/>
    </style:style>
    <style:style style:name="T105_25" style:family="text">
      <style:text-properties fo:color="#0b0c0c" style:font-name-asian="Arial" style:font-name-complex="Arial"/>
    </style:style>
    <style:style style:name="T105_26" style:family="text" style:parent-style-name="List_20_Paragraph">
      <style:text-properties fo:color="#0b0c0c" style:font-name-asian="Arial" style:font-name-complex="Arial"/>
    </style:style>
    <style:style style:name="P106" style:family="paragraph" style:parent-style-name="Footnote_20_text"/>
    <style:style style:name="T106_1" style:family="text"/>
    <style:style style:name="T106_2" style:family="text">
      <style:text-properties style:text-position="super 58%" fo:color="#0b0c0c" style:font-name-asian="Arial" style:font-name-complex="Arial"/>
    </style:style>
    <style:style style:name="T106_3" style:family="text" style:parent-style-name="List_20_Paragraph">
      <style:text-properties fo:color="#0b0c0c" style:font-name-asian="Arial" style:font-name-complex="Arial"/>
    </style:style>
    <style:style style:name="P107" style:family="paragraph" style:parent-style-name="Footnote_20_text"/>
    <style:style style:name="T107_1" style:family="text"/>
    <style:style style:name="T107_2" style:family="text"/>
    <style:style style:name="T107_3" style:family="text" style:parent-style-name="Internet_20_link">
      <style:text-properties fo:color="#1155cc" style:font-name-asian="Arial" style:font-name-complex="Arial"/>
    </style:style>
    <style:style style:name="T107_4" style:family="text">
      <style:text-properties fo:color="#0b0c0c" style:font-name-asian="Arial" style:font-name-complex="Arial"/>
    </style:style>
    <style:style style:name="T107_5" style:family="text">
      <style:text-properties fo:color="#0b0c0c" style:font-name-asian="Arial" style:font-name-complex="Arial"/>
    </style:style>
    <style:style style:name="T107_6" style:family="text">
      <style:text-properties fo:color="#0b0c0c" style:font-name-asian="Arial" style:font-name-complex="Arial"/>
    </style:style>
    <style:style style:name="T107_7" style:family="text">
      <style:text-properties fo:color="#0b0c0c" style:font-name-asian="Arial" style:font-name-complex="Arial"/>
    </style:style>
    <style:style style:name="T107_8" style:family="text">
      <style:text-properties fo:color="#0b0c0c" style:font-name-asian="Arial" style:font-name-complex="Arial"/>
    </style:style>
    <style:style style:name="T107_9" style:family="text">
      <style:text-properties fo:color="#0b0c0c" style:font-name-asian="Arial" style:font-name-complex="Arial"/>
    </style:style>
    <style:style style:name="T107_10" style:family="text">
      <style:text-properties fo:color="#0b0c0c" style:font-name-asian="Arial" style:font-name-complex="Arial"/>
    </style:style>
    <style:style style:name="T107_11" style:family="text" style:parent-style-name="List_20_Paragraph">
      <style:text-properties fo:color="#0b0c0c" style:font-name-asian="Arial" style:font-name-complex="Arial"/>
    </style:style>
    <style:style style:name="P108" style:family="paragraph" style:parent-style-name="Footnote_20_text"/>
    <style:style style:name="T108_1" style:family="text"/>
    <style:style style:name="T108_2" style:family="text"/>
    <style:style style:name="T108_3" style:family="text" style:parent-style-name="Internet_20_link"/>
    <style:style style:name="T108_4" style:family="text">
      <style:text-properties style:text-position="super 58%" fo:color="#0b0c0c" style:font-name-asian="Arial" style:font-name-complex="Arial"/>
    </style:style>
    <style:style style:name="T108_5" style:family="text" style:parent-style-name="List_20_Paragraph">
      <style:text-properties fo:color="#0b0c0c" style:font-name-asian="Arial" style:font-name-complex="Arial"/>
    </style:style>
    <style:style style:name="P109" style:family="paragraph" style:parent-style-name="Footnote_20_text"/>
    <style:style style:name="T109_1" style:family="text"/>
    <style:style style:name="P110" style:family="paragraph" style:parent-style-name="List_20_Paragraph">
      <style:paragraph-properties fo:text-align="justify" fo:line-height="115%"/>
      <style:text-properties style:font-name-asian="Arial"/>
    </style:style>
    <style:style style:name="T110_1" style:family="text">
      <style:text-properties fo:color="#0b0c0c" style:font-name-asian="Arial" style:font-name-complex="Arial"/>
    </style:style>
    <style:style style:name="T110_2" style:family="text">
      <style:text-properties fo:color="#0b0c0c" style:font-name-asian="Arial" style:font-name-complex="Arial"/>
    </style:style>
    <style:style style:name="T110_3" style:family="text">
      <style:text-properties fo:color="#0b0c0c" style:font-name-asian="Arial" style:font-name-complex="Arial"/>
    </style:style>
    <style:style style:name="T110_4" style:family="text">
      <style:text-properties fo:color="#0b0c0c" style:font-name-asian="Arial" style:font-name-complex="Arial"/>
    </style:style>
    <style:style style:name="T110_5" style:family="text">
      <style:text-properties fo:color="#0b0c0c" style:font-name-asian="Arial" style:font-name-complex="Arial"/>
    </style:style>
    <style:style style:name="T110_6" style:family="text">
      <style:text-properties fo:color="#0b0c0c" style:font-name-asian="Arial" style:font-name-complex="Arial"/>
    </style:style>
    <style:style style:name="T110_7" style:family="text">
      <style:text-properties fo:color="#0b0c0c" style:font-name-asian="Arial" style:font-name-complex="Arial"/>
    </style:style>
    <style:style style:name="T110_8" style:family="text">
      <style:text-properties fo:color="#0b0c0c" style:font-name-asian="Arial" style:font-name-complex="Arial"/>
    </style:style>
    <style:style style:name="P111" style:family="paragraph" style:parent-style-name="List_20_Paragraph">
      <style:paragraph-properties fo:text-align="justify" fo:line-height="115%"/>
      <style:text-properties fo:font-size="12pt" style:font-name-asian="Arial" style:font-size-asian="12pt" style:font-size-complex="12pt"/>
    </style:style>
    <style:style style:name="P112" style:family="paragraph" style:parent-style-name="List_20_Paragraph">
      <style:paragraph-properties fo:text-align="justify" fo:line-height="115%"/>
    </style:style>
    <style:style style:name="T112_1" style:family="text">
      <style:text-properties style:font-name-asian="Arial" style:font-name-complex="Arial"/>
    </style:style>
    <style:style style:name="T112_2" style:family="text">
      <style:text-properties fo:color="#000000" style:font-name-asian="Arial" style:font-name-complex="Arial"/>
    </style:style>
    <style:style style:name="T112_3" style:family="text">
      <style:text-properties fo:color="#000000" style:font-name-asian="Arial" style:font-name-complex="Arial"/>
    </style:style>
    <style:style style:name="T112_4" style:family="text">
      <style:text-properties fo:color="#000000" style:font-name-asian="Arial" style:font-name-complex="Arial"/>
    </style:style>
    <style:style style:name="T112_5" style:family="text">
      <style:text-properties fo:color="#000000" style:font-name-asian="Arial" style:font-name-complex="Arial"/>
    </style:style>
    <style:style style:name="T112_6" style:family="text">
      <style:text-properties fo:color="#000000" style:font-name-asian="Arial" style:font-name-complex="Arial"/>
    </style:style>
    <style:style style:name="T112_7" style:family="text" style:parent-style-name="List_20_Paragraph">
      <style:text-properties fo:color="#000000" style:font-name-asian="Arial" style:font-name-complex="Arial"/>
    </style:style>
    <style:style style:name="P113" style:family="paragraph" style:parent-style-name="Footnote_20_text"/>
    <style:style style:name="T113_1" style:family="text"/>
    <style:style style:name="T113_2" style:family="text"/>
    <style:style style:name="T113_3" style:family="text" style:parent-style-name="Internet_20_link"/>
    <style:style style:name="T113_4" style:family="text"/>
    <style:style style:name="P114" style:family="paragraph" style:parent-style-name="List_20_Paragraph">
      <style:paragraph-properties fo:text-align="justify" fo:line-height="115%" fo:margin-left="0.635cm"/>
      <style:text-properties style:font-name-asian="Arial" style:font-name-complex="Arial"/>
    </style:style>
    <style:style style:name="P115" style:family="paragraph" style:parent-style-name="List_20_Paragraph">
      <style:paragraph-properties fo:text-align="justify" fo:line-height="115%"/>
    </style:style>
    <style:style style:name="T115_1" style:family="text">
      <style:text-properties fo:color="#000000" style:font-name-asian="Arial" style:font-name-complex="Arial"/>
    </style:style>
    <style:style style:name="T115_2" style:family="text">
      <style:text-properties fo:color="#000000" style:font-name-asian="Arial" style:font-name-complex="Arial"/>
    </style:style>
    <style:style style:name="T115_3" style:family="text">
      <style:text-properties fo:color="#0b0c0c" style:font-name-asian="Arial" style:font-name-complex="Arial"/>
    </style:style>
    <style:style style:name="T115_4" style:family="text">
      <style:text-properties fo:color="#0b0c0c" style:font-name-asian="Arial" style:font-name-complex="Arial"/>
    </style:style>
    <style:style style:name="T115_5" style:family="text">
      <style:text-properties fo:color="#0b0c0c" style:font-name-asian="Arial" style:font-name-complex="Arial"/>
    </style:style>
    <style:style style:name="T115_6" style:family="text">
      <style:text-properties fo:color="#0b0c0c" style:font-name-asian="Arial" style:font-name-complex="Arial"/>
    </style:style>
    <style:style style:name="T115_7" style:family="text">
      <style:text-properties fo:color="#0b0c0c" style:font-name-asian="Arial" style:font-name-complex="Arial"/>
    </style:style>
    <style:style style:name="T115_8" style:family="text">
      <style:text-properties fo:color="#0b0c0c" style:font-name-asian="Arial" style:font-name-complex="Arial"/>
    </style:style>
    <style:style style:name="T115_9" style:family="text">
      <style:text-properties fo:color="#0b0c0c" style:font-name-asian="Arial" style:font-name-complex="Arial"/>
    </style:style>
    <style:style style:name="T115_10" style:family="text">
      <style:text-properties fo:color="#0b0c0c" style:font-name-asian="Arial" style:font-name-complex="Arial"/>
    </style:style>
    <style:style style:name="T115_11" style:family="text">
      <style:text-properties fo:color="#0b0c0c" style:font-name-asian="Arial" style:font-name-complex="Arial"/>
    </style:style>
    <style:style style:name="T115_12" style:family="text">
      <style:text-properties fo:color="#0b0c0c" style:font-name-asian="Arial" style:font-name-complex="Arial"/>
    </style:style>
    <style:style style:name="T115_13" style:family="text">
      <style:text-properties style:font-name-asian="Arial" style:font-name-complex="Arial"/>
    </style:style>
    <style:style style:name="T115_14" style:family="text">
      <style:text-properties style:font-name-asian="Arial" style:font-name-complex="Arial"/>
    </style:style>
    <style:style style:name="T115_15" style:family="text">
      <style:text-properties style:font-name-asian="Arial" style:font-name-complex="Arial"/>
    </style:style>
    <style:style style:name="T115_16" style:family="text">
      <style:text-properties style:font-name-asian="Arial" style:font-name-complex="Arial"/>
    </style:style>
    <style:style style:name="T115_17" style:family="text">
      <style:text-properties style:font-name-asian="Arial" style:font-name-complex="Arial"/>
    </style:style>
    <style:style style:name="T115_18" style:family="text">
      <style:text-properties style:font-name-asian="Arial" style:font-name-complex="Arial"/>
    </style:style>
    <style:style style:name="T115_19" style:family="text">
      <style:text-properties style:font-name-asian="Arial" style:font-name-complex="Arial"/>
    </style:style>
    <style:style style:name="T115_20" style:family="text">
      <style:text-properties style:font-name-asian="Arial" style:font-name-complex="Arial"/>
    </style:style>
    <style:style style:name="T115_21" style:family="text">
      <style:text-properties style:font-name-asian="Arial" style:font-name-complex="Arial"/>
    </style:style>
    <style:style style:name="T115_22" style:family="text">
      <style:text-properties style:font-name-asian="Arial" style:font-name-complex="Arial"/>
    </style:style>
    <style:style style:name="T115_23" style:family="text">
      <style:text-properties style:font-name-asian="Arial" style:font-name-complex="Arial"/>
    </style:style>
    <style:style style:name="T115_24" style:family="text">
      <style:text-properties style:font-name-asian="Arial" style:font-name-complex="Arial"/>
    </style:style>
    <style:style style:name="T115_25" style:family="text" style:parent-style-name="List_20_Paragraph">
      <style:text-properties style:font-name-asian="Arial" style:font-name-complex="Arial"/>
    </style:style>
    <style:style style:name="P116" style:family="paragraph" style:parent-style-name="Footnote_20_text"/>
    <style:style style:name="T116_1" style:family="text"/>
    <style:style style:name="T116_2" style:family="text"/>
    <style:style style:name="T116_3" style:family="text" style:parent-style-name="Internet_20_link"/>
    <style:style style:name="P117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118" style:family="paragraph" style:parent-style-name="List_20_Paragraph">
      <style:paragraph-properties fo:line-height="115%"/>
    </style:style>
    <style:style style:name="T118_1" style:family="text"/>
    <style:style style:name="T118_2" style:family="text">
      <style:text-properties style:font-name-asian="Arial" style:font-name-complex="Arial"/>
    </style:style>
    <style:style style:name="T118_3" style:family="text">
      <style:text-properties style:font-name-asian="Arial" style:font-name-complex="Arial"/>
    </style:style>
    <style:style style:name="T118_4" style:family="text"/>
    <style:style style:name="T118_5" style:family="text"/>
    <style:style style:name="T118_6" style:family="text"/>
    <style:style style:name="T118_7" style:family="text"/>
    <style:style style:name="T118_8" style:family="text"/>
    <style:style style:name="T118_9" style:family="text"/>
    <style:style style:name="T118_10" style:family="text"/>
    <style:style style:name="T118_11" style:family="text"/>
    <style:style style:name="T118_12" style:family="text"/>
    <style:style style:name="T118_13" style:family="text"/>
    <style:style style:name="T118_14" style:family="text"/>
    <style:style style:name="T118_15" style:family="text"/>
    <style:style style:name="T118_16" style:family="text"/>
    <style:style style:name="T118_17" style:family="text"/>
    <style:style style:name="T118_18" style:family="text"/>
    <style:style style:name="T118_19" style:family="text"/>
    <style:style style:name="T118_20" style:family="text"/>
    <style:style style:name="T118_21" style:family="text"/>
    <style:style style:name="T118_22" style:family="text" style:parent-style-name="List_20_Paragraph"/>
    <style:style style:name="P119" style:family="paragraph" style:parent-style-name="Footnote_20_text"/>
    <style:style style:name="T119_1" style:family="text">
      <style:text-properties fo:language="it" fo:country="IT"/>
    </style:style>
    <style:style style:name="T119_2" style:family="text">
      <style:text-properties fo:language="it" fo:country="IT"/>
    </style:style>
    <style:style style:name="T119_3" style:family="text">
      <style:text-properties fo:font-style="italic" style:font-style-asian="italic" style:font-style-complex="italic" fo:language="it" fo:country="IT"/>
    </style:style>
    <style:style style:name="T119_4" style:family="text"/>
    <style:style style:name="T119_5" style:family="text"/>
    <style:style style:name="T119_6" style:family="text" style:parent-style-name="Internet_20_link"/>
    <style:style style:name="T119_7" style:family="text" style:parent-style-name="Internet_20_link"/>
    <style:style style:name="T119_8" style:family="text" style:parent-style-name="Internet_20_link"/>
    <style:style style:name="T119_9" style:family="text"/>
    <style:style style:name="T119_10" style:family="text"/>
    <style:style style:name="P120" style:family="paragraph" style:parent-style-name="List_20_Paragraph">
      <style:paragraph-properties fo:line-height="115%" fo:margin-left="0.635cm"/>
    </style:style>
    <style:style style:name="P121" style:family="paragraph" style:parent-style-name="List_20_Paragraph">
      <style:paragraph-properties fo:line-height="115%"/>
    </style:style>
    <style:style style:name="T121_1" style:family="text"/>
    <style:style style:name="T121_2" style:family="text"/>
    <style:style style:name="T121_3" style:family="text"/>
    <style:style style:name="T121_4" style:family="text"/>
    <style:style style:name="T121_5" style:family="text"/>
    <style:style style:name="T121_6" style:family="text"/>
    <style:style style:name="T121_7" style:family="text"/>
    <style:style style:name="P122" style:family="paragraph" style:parent-style-name="List_20_Paragraph">
      <style:paragraph-properties fo:line-height="115%"/>
    </style:style>
    <style:style style:name="T122_1" style:family="text"/>
    <style:style style:name="T122_2" style:family="text"/>
    <style:style style:name="T122_3" style:family="text"/>
    <style:style style:name="T122_4" style:family="text"/>
    <style:style style:name="T122_5" style:family="text"/>
    <style:style style:name="T122_6" style:family="text"/>
    <style:style style:name="T122_7" style:family="text"/>
    <style:style style:name="T122_8" style:family="text"/>
    <style:style style:name="T122_9" style:family="text"/>
    <style:style style:name="T122_10" style:family="text"/>
    <style:style style:name="T122_11" style:family="text"/>
    <style:style style:name="T122_12" style:family="text"/>
    <style:style style:name="T122_13" style:family="text"/>
    <style:style style:name="T122_14" style:family="text"/>
    <style:style style:name="T122_15" style:family="text"/>
    <style:style style:name="P123" style:family="paragraph" style:parent-style-name="List_20_Paragraph">
      <style:paragraph-properties fo:line-height="115%"/>
    </style:style>
    <style:style style:name="T123_1" style:family="text"/>
    <style:style style:name="T123_2" style:family="text"/>
    <style:style style:name="T123_3" style:family="text"/>
    <style:style style:name="T123_4" style:family="text"/>
    <style:style style:name="T123_5" style:family="text"/>
    <style:style style:name="T123_6" style:family="text"/>
    <style:style style:name="T123_7" style:family="text"/>
    <style:style style:name="T123_8" style:family="text"/>
    <style:style style:name="T123_9" style:family="text"/>
    <style:style style:name="T123_10" style:family="text"/>
    <style:style style:name="P124" style:family="paragraph" style:parent-style-name="List_20_Paragraph">
      <style:paragraph-properties fo:line-height="115%"/>
    </style:style>
    <style:style style:name="T124_1" style:family="text"/>
    <style:style style:name="T124_2" style:family="text"/>
    <style:style style:name="T124_3" style:family="text"/>
    <style:style style:name="T124_4" style:family="text"/>
    <style:style style:name="T124_5" style:family="text"/>
    <style:style style:name="T124_6" style:family="text"/>
    <style:style style:name="T124_7" style:family="text"/>
    <style:style style:name="T124_8" style:family="text"/>
    <style:style style:name="T124_9" style:family="text"/>
    <style:style style:name="T124_10" style:family="text"/>
    <style:style style:name="T124_11" style:family="text"/>
    <style:style style:name="T124_12" style:family="text"/>
    <style:style style:name="T124_13" style:family="text"/>
    <style:style style:name="T124_14" style:family="text"/>
    <style:style style:name="T124_15" style:family="text"/>
    <style:style style:name="T124_16" style:family="text"/>
    <style:style style:name="T124_17" style:family="text"/>
    <style:style style:name="T124_18" style:family="text"/>
    <style:style style:name="T124_19" style:family="text"/>
    <style:style style:name="T124_20" style:family="text"/>
    <style:style style:name="P125" style:family="paragraph" style:parent-style-name="Normal">
      <style:paragraph-properties fo:line-height="115%"/>
    </style:style>
    <style:style style:name="P126" style:family="paragraph" style:parent-style-name="Normal">
      <style:paragraph-properties fo:text-align="justify" fo:line-height="115%"/>
    </style:style>
    <style:style style:name="T126_1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2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3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4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5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6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7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8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9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0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1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2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3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4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T126_15" style:family="text">
      <style:text-properties fo:font-size="14pt" style:font-name-asian="Arial" style:font-size-asian="14pt" style:font-name-complex="Arial" style:font-size-complex="14pt" fo:font-weight="bold" style:font-weight-asian="bold"/>
    </style:style>
    <style:style style:name="P127" style:family="paragraph" style:parent-style-name="List_20_Paragraph">
      <style:paragraph-properties fo:text-align="justify" fo:line-height="115%"/>
    </style:style>
    <style:style style:name="T127_1" style:family="text">
      <style:text-properties style:font-name-asian="Arial" style:font-name-complex="Arial" fo:font-weight="bold" style:font-weight-asian="bold" style:font-weight-complex="bold"/>
    </style:style>
    <style:style style:name="T127_2" style:family="text">
      <style:text-properties style:font-name-asian="Arial" style:font-name-complex="Arial"/>
    </style:style>
    <style:style style:name="T127_3" style:family="text">
      <style:text-properties style:font-name-asian="Arial" style:font-name-complex="Arial" fo:font-weight="bold" style:font-weight-asian="bold" style:font-weight-complex="bold"/>
    </style:style>
    <style:style style:name="T127_4" style:family="text">
      <style:text-properties style:font-name-asian="Arial" style:font-name-complex="Arial"/>
    </style:style>
    <style:style style:name="T127_5" style:family="text">
      <style:text-properties style:font-name-asian="Arial" style:font-name-complex="Arial"/>
    </style:style>
    <style:style style:name="T127_6" style:family="text">
      <style:text-properties style:font-name-asian="Arial" style:font-name-complex="Arial"/>
    </style:style>
    <style:style style:name="T127_7" style:family="text">
      <style:text-properties style:font-name-asian="Arial" style:font-name-complex="Arial"/>
    </style:style>
    <style:style style:name="T127_8" style:family="text">
      <style:text-properties style:font-name-asian="Arial" style:font-name-complex="Arial"/>
    </style:style>
    <style:style style:name="T127_9" style:family="text">
      <style:text-properties style:font-name-asian="Arial" style:font-name-complex="Arial"/>
    </style:style>
    <style:style style:name="T127_10" style:family="text">
      <style:text-properties style:font-name-asian="Arial" style:font-name-complex="Arial"/>
    </style:style>
    <style:style style:name="T127_11" style:family="text">
      <style:text-properties style:font-name-asian="Arial" style:font-name-complex="Arial"/>
    </style:style>
    <style:style style:name="T127_12" style:family="text">
      <style:text-properties style:font-name-asian="Arial" style:font-name-complex="Arial"/>
    </style:style>
    <style:style style:name="T127_13" style:family="text">
      <style:text-properties fo:color="#000000" style:font-name-asian="Arial" style:font-name-complex="Arial"/>
    </style:style>
    <style:style style:name="T127_14" style:family="text">
      <style:text-properties fo:color="#000000" style:font-name-asian="Arial" style:font-name-complex="Arial"/>
    </style:style>
    <style:style style:name="T127_15" style:family="text">
      <style:text-properties fo:color="#000000" style:font-name-asian="Arial" style:font-name-complex="Arial"/>
    </style:style>
    <style:style style:name="T127_16" style:family="text">
      <style:text-properties fo:color="#000000" style:font-name-asian="Arial" style:font-name-complex="Arial"/>
    </style:style>
    <style:style style:name="T127_17" style:family="text">
      <style:text-properties fo:color="#000000" style:font-name-asian="Arial" style:font-name-complex="Arial"/>
    </style:style>
    <style:style style:name="T127_18" style:family="text">
      <style:text-properties fo:color="#000000" style:font-name-asian="Arial" style:font-name-complex="Arial"/>
    </style:style>
    <style:style style:name="T127_19" style:family="text">
      <style:text-properties fo:color="#000000" style:font-name-asian="Arial" style:font-name-complex="Arial"/>
    </style:style>
    <style:style style:name="T127_20" style:family="text">
      <style:text-properties fo:color="#000000" style:font-name-asian="Arial" style:font-name-complex="Arial"/>
    </style:style>
    <style:style style:name="T127_21" style:family="text">
      <style:text-properties fo:color="#000000" style:font-name-asian="Arial" style:font-name-complex="Arial"/>
    </style:style>
    <style:style style:name="T127_22" style:family="text">
      <style:text-properties fo:color="#000000" style:font-name-asian="Arial" style:font-name-complex="Arial"/>
    </style:style>
    <style:style style:name="T127_23" style:family="text">
      <style:text-properties fo:color="#000000" style:font-name-asian="Arial" style:font-name-complex="Arial"/>
    </style:style>
    <style:style style:name="T127_24" style:family="text">
      <style:text-properties fo:color="#000000" style:font-name-asian="Arial" style:font-name-complex="Arial"/>
    </style:style>
    <style:style style:name="T127_25" style:family="text" style:parent-style-name="List_20_Paragraph">
      <style:text-properties fo:color="#000000" style:font-name-asian="Arial" style:font-name-complex="Arial"/>
    </style:style>
    <style:style style:name="P128" style:family="paragraph" style:parent-style-name="Footnote_20_text"/>
    <style:style style:name="T128_1" style:family="text"/>
    <style:style style:name="T128_2" style:family="text"/>
    <style:style style:name="T128_3" style:family="text" style:parent-style-name="Internet_20_link"/>
    <style:style style:name="T128_4" style:family="text" style:parent-style-name="Internet_20_link"/>
    <style:style style:name="T128_5" style:family="text" style:parent-style-name="Internet_20_link"/>
    <style:style style:name="T128_6" style:family="text"/>
    <style:style style:name="T128_7" style:family="text"/>
    <style:style style:name="T128_8" style:family="text"/>
    <style:style style:name="T128_9" style:family="text">
      <style:text-properties fo:color="#000000" style:font-name-asian="Arial" style:font-name-complex="Arial"/>
    </style:style>
    <style:style style:name="T128_10" style:family="text">
      <style:text-properties fo:color="#000000" style:font-name-asian="Arial" style:font-name-complex="Arial"/>
    </style:style>
    <style:style style:name="T128_11" style:family="text">
      <style:text-properties fo:color="#000000" style:font-name-asian="Arial" style:font-name-complex="Arial"/>
    </style:style>
    <style:style style:name="T128_12" style:family="text">
      <style:text-properties fo:color="#000000" style:font-name-asian="Arial" style:font-name-complex="Arial"/>
    </style:style>
    <style:style style:name="T128_13" style:family="text">
      <style:text-properties fo:color="#000000" style:font-name-asian="Arial" style:font-name-complex="Arial"/>
    </style:style>
    <style:style style:name="T128_14" style:family="text">
      <style:text-properties fo:color="#000000" style:font-name-asian="Arial" style:font-name-complex="Arial"/>
    </style:style>
    <style:style style:name="T128_15" style:family="text">
      <style:text-properties fo:color="#000000" style:font-name-asian="Arial" style:font-name-complex="Arial"/>
    </style:style>
    <style:style style:name="T128_16" style:family="text">
      <style:text-properties fo:color="#000000" style:font-name-asian="Arial" style:font-name-complex="Arial"/>
    </style:style>
    <style:style style:name="T128_17" style:family="text">
      <style:text-properties fo:color="#000000" style:font-name-asian="Arial" style:font-name-complex="Arial"/>
    </style:style>
    <style:style style:name="T128_18" style:family="text">
      <style:text-properties fo:color="#000000" style:font-name-asian="Arial" style:font-name-complex="Arial"/>
    </style:style>
    <style:style style:name="T128_19" style:family="text">
      <style:text-properties fo:color="#000000" style:font-name-asian="Arial" style:font-name-complex="Arial"/>
    </style:style>
    <style:style style:name="T128_20" style:family="text">
      <style:text-properties fo:color="#000000" style:font-name-asian="Arial" style:font-name-complex="Arial"/>
    </style:style>
    <style:style style:name="T128_21" style:family="text">
      <style:text-properties fo:color="#000000" style:font-name-asian="Arial" style:font-name-complex="Arial"/>
    </style:style>
    <style:style style:name="T128_22" style:family="text">
      <style:text-properties fo:color="#000000" style:font-name-asian="Arial" style:font-name-complex="Arial"/>
    </style:style>
    <style:style style:name="T128_23" style:family="text">
      <style:text-properties fo:color="#000000" style:font-name-asian="Arial" style:font-name-complex="Arial"/>
    </style:style>
    <style:style style:name="T128_24" style:family="text">
      <style:text-properties fo:color="#000000" style:font-name-asian="Arial" style:font-name-complex="Arial"/>
    </style:style>
    <style:style style:name="T128_25" style:family="text">
      <style:text-properties fo:color="#000000" style:font-name-asian="Arial" style:font-name-complex="Arial"/>
    </style:style>
    <style:style style:name="T128_26" style:family="text">
      <style:text-properties fo:color="#000000" style:font-name-asian="Arial" style:font-name-complex="Arial"/>
    </style:style>
    <style:style style:name="T128_27" style:family="text">
      <style:text-properties fo:color="#000000" style:font-name-asian="Arial" style:font-name-complex="Arial"/>
    </style:style>
    <style:style style:name="P129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29_1" style:family="text">
      <style:text-properties fo:color="#000000" style:font-name-asian="Arial" style:font-name-complex="Arial" fo:font-weight="bold" style:font-weight-asian="bold" style:font-weight-complex="bold"/>
    </style:style>
    <style:style style:name="T129_2" style:family="text">
      <style:text-properties fo:color="#000000" style:font-name-asian="Arial" style:font-name-complex="Arial"/>
    </style:style>
    <style:style style:name="T129_3" style:family="text">
      <style:text-properties fo:color="#000000" style:font-name-asian="Arial" style:font-name-complex="Arial"/>
    </style:style>
    <style:style style:name="T129_4" style:family="text">
      <style:text-properties fo:color="#000000" style:font-name-asian="Arial" style:font-name-complex="Arial"/>
    </style:style>
    <style:style style:name="T129_5" style:family="text">
      <style:text-properties fo:color="#000000" style:font-name-asian="Arial" style:font-name-complex="Arial"/>
    </style:style>
    <style:style style:name="P130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30_1" style:family="text">
      <style:text-properties fo:color="#000000" style:font-name-asian="Arial" style:font-name-complex="Arial" fo:font-weight="bold" style:font-weight-asian="bold" style:font-weight-complex="bold"/>
    </style:style>
    <style:style style:name="T130_2" style:family="text">
      <style:text-properties fo:color="#000000" style:font-name-asian="Arial" style:font-name-complex="Arial" fo:font-weight="bold" style:font-weight-asian="bold" style:font-weight-complex="bold"/>
    </style:style>
    <style:style style:name="T130_3" style:family="text">
      <style:text-properties fo:color="#000000" style:font-name-asian="Arial" style:font-name-complex="Arial"/>
    </style:style>
    <style:style style:name="T130_4" style:family="text">
      <style:text-properties fo:color="#000000" style:font-name-asian="Arial" style:font-name-complex="Arial"/>
    </style:style>
    <style:style style:name="T130_5" style:family="text">
      <style:text-properties fo:color="#000000" style:font-name-asian="Arial" style:font-name-complex="Arial"/>
    </style:style>
    <style:style style:name="T130_6" style:family="text">
      <style:text-properties fo:color="#000000" style:font-name-asian="Arial" style:font-name-complex="Arial"/>
    </style:style>
    <style:style style:name="T130_7" style:family="text">
      <style:text-properties fo:color="#000000" style:font-name-asian="Arial" style:font-name-complex="Arial"/>
    </style:style>
    <style:style style:name="T130_8" style:family="text">
      <style:text-properties fo:color="#000000" style:font-name-asian="Arial" style:font-name-complex="Arial"/>
    </style:style>
    <style:style style:name="T130_9" style:family="text">
      <style:text-properties fo:color="#000000" style:font-name-asian="Arial" style:font-name-complex="Arial"/>
    </style:style>
    <style:style style:name="T130_10" style:family="text">
      <style:text-properties fo:color="#000000" style:font-name-asian="Arial" style:font-name-complex="Arial"/>
    </style:style>
    <style:style style:name="T130_11" style:family="text">
      <style:text-properties fo:color="#000000" style:font-name-asian="Arial" style:font-name-complex="Arial"/>
    </style:style>
    <style:style style:name="T130_12" style:family="text">
      <style:text-properties fo:color="#000000" style:font-name-asian="Arial" style:font-name-complex="Arial"/>
    </style:style>
    <style:style style:name="T130_13" style:family="text">
      <style:text-properties fo:color="#000000" style:font-name-asian="Arial" style:font-name-complex="Arial"/>
    </style:style>
    <style:style style:name="T130_14" style:family="text">
      <style:text-properties fo:color="#000000" style:font-name-asian="Arial" style:font-name-complex="Arial"/>
    </style:style>
    <style:style style:name="T130_15" style:family="text">
      <style:text-properties fo:color="#000000" style:font-name-asian="Arial" style:font-name-complex="Arial"/>
    </style:style>
    <style:style style:name="T130_16" style:family="text">
      <style:text-properties fo:color="#000000" style:font-name-asian="Arial" style:font-name-complex="Arial"/>
    </style:style>
    <style:style style:name="T130_17" style:family="text">
      <style:text-properties fo:color="#000000" style:font-name-asian="Arial" style:font-name-complex="Arial"/>
    </style:style>
    <style:style style:name="T130_18" style:family="text">
      <style:text-properties fo:color="#000000" style:font-name-asian="Arial" style:font-name-complex="Arial"/>
    </style:style>
    <style:style style:name="T130_19" style:family="text">
      <style:text-properties fo:color="#000000" style:font-name-asian="Arial" style:font-name-complex="Arial"/>
    </style:style>
    <style:style style:name="P131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31_1" style:family="text">
      <style:text-properties fo:color="#000000" style:font-name-asian="Arial" style:font-name-complex="Arial" fo:font-weight="bold" style:font-weight-asian="bold" style:font-weight-complex="bold"/>
    </style:style>
    <style:style style:name="T131_2" style:family="text">
      <style:text-properties fo:color="#000000" style:font-name-asian="Arial" style:font-name-complex="Arial"/>
    </style:style>
    <style:style style:name="T131_3" style:family="text">
      <style:text-properties fo:color="#000000" style:font-name-asian="Arial" style:font-name-complex="Arial"/>
    </style:style>
    <style:style style:name="T131_4" style:family="text">
      <style:text-properties fo:color="#000000" style:font-name-asian="Arial" style:font-name-complex="Arial"/>
    </style:style>
    <style:style style:name="T131_5" style:family="text">
      <style:text-properties fo:color="#000000" style:font-name-asian="Arial" style:font-name-complex="Arial"/>
    </style:style>
    <style:style style:name="T131_6" style:family="text">
      <style:text-properties fo:color="#000000" style:font-name-asian="Arial" style:font-name-complex="Arial"/>
    </style:style>
    <style:style style:name="T131_7" style:family="text">
      <style:text-properties fo:color="#000000" style:font-name-asian="Arial" style:font-name-complex="Arial"/>
    </style:style>
    <style:style style:name="T131_8" style:family="text">
      <style:text-properties fo:color="#000000" style:font-name-asian="Arial" style:font-name-complex="Arial"/>
    </style:style>
    <style:style style:name="T131_9" style:family="text">
      <style:text-properties fo:color="#000000" style:font-name-asian="Arial" style:font-name-complex="Arial"/>
    </style:style>
    <style:style style:name="T131_10" style:family="text">
      <style:text-properties fo:color="#000000" style:font-name-asian="Arial" style:font-name-complex="Arial"/>
    </style:style>
    <style:style style:name="T131_11" style:family="text">
      <style:text-properties fo:color="#000000" style:font-name-asian="Arial" style:font-name-complex="Arial"/>
    </style:style>
    <style:style style:name="T131_12" style:family="text">
      <style:text-properties fo:color="#000000" style:font-name-asian="Arial" style:font-name-complex="Arial"/>
    </style:style>
    <style:style style:name="T131_13" style:family="text">
      <style:text-properties fo:color="#000000" style:font-name-asian="Arial" style:font-name-complex="Arial"/>
    </style:style>
    <style:style style:name="T131_14" style:family="text">
      <style:text-properties fo:color="#000000" style:font-name-asian="Arial" style:font-name-complex="Arial"/>
    </style:style>
    <style:style style:name="T131_15" style:family="text">
      <style:text-properties fo:color="#000000" style:font-name-asian="Arial" style:font-name-complex="Arial"/>
    </style:style>
    <style:style style:name="T131_16" style:family="text">
      <style:text-properties fo:color="#000000" style:font-name-asian="Arial" style:font-name-complex="Arial"/>
    </style:style>
    <style:style style:name="T131_17" style:family="text">
      <style:text-properties fo:color="#000000" style:font-name-asian="Arial" style:font-name-complex="Arial"/>
    </style:style>
    <style:style style:name="T131_18" style:family="text">
      <style:text-properties fo:color="#000000" style:font-name-asian="Arial" style:font-name-complex="Arial"/>
    </style:style>
    <style:style style:name="T131_19" style:family="text">
      <style:text-properties fo:color="#000000" style:font-name-asian="Arial" style:font-name-complex="Arial"/>
    </style:style>
    <style:style style:name="T131_20" style:family="text">
      <style:text-properties fo:color="#000000" style:font-name-asian="Arial" style:font-name-complex="Arial"/>
    </style:style>
    <style:style style:name="T131_21" style:family="text">
      <style:text-properties fo:color="#000000" style:font-name-asian="Arial" style:font-name-complex="Arial"/>
    </style:style>
    <style:style style:name="T131_22" style:family="text">
      <style:text-properties fo:color="#000000" style:font-name-asian="Arial" style:font-name-complex="Arial"/>
    </style:style>
    <style:style style:name="P132" style:family="paragraph" style:parent-style-name="List_20_Paragraph">
      <style:paragraph-properties fo:text-align="justify" fo:line-height="115%"/>
    </style:style>
    <style:style style:name="T132_1" style:family="text">
      <style:text-properties style:font-name-asian="Arial" style:font-name-complex="Arial" fo:font-weight="bold" style:font-weight-asian="bold" style:font-weight-complex="bold"/>
    </style:style>
    <style:style style:name="T132_2" style:family="text">
      <style:text-properties style:font-name-asian="Arial" style:font-name-complex="Arial"/>
    </style:style>
    <style:style style:name="T132_3" style:family="text">
      <style:text-properties style:font-name-asian="Arial" style:font-name-complex="Arial"/>
    </style:style>
    <style:style style:name="T132_4" style:family="text">
      <style:text-properties style:font-name-asian="Arial" style:font-name-complex="Arial"/>
    </style:style>
    <style:style style:name="T132_5" style:family="text">
      <style:text-properties style:font-name-asian="Arial" style:font-name-complex="Arial"/>
    </style:style>
    <style:style style:name="T132_6" style:family="text">
      <style:text-properties style:font-name-asian="Arial" style:font-name-complex="Arial"/>
    </style:style>
    <style:style style:name="T132_7" style:family="text">
      <style:text-properties style:font-name-asian="Arial" style:font-name-complex="Arial"/>
    </style:style>
    <style:style style:name="T132_8" style:family="text">
      <style:text-properties style:font-name-asian="Arial" style:font-name-complex="Arial"/>
    </style:style>
    <style:style style:name="T132_9" style:family="text">
      <style:text-properties style:font-name-asian="Arial" style:font-name-complex="Arial"/>
    </style:style>
    <style:style style:name="T132_10" style:family="text">
      <style:text-properties style:font-name-asian="Arial" style:font-name-complex="Arial"/>
    </style:style>
    <style:style style:name="T132_11" style:family="text">
      <style:text-properties style:font-name-asian="Arial" style:font-name-complex="Arial"/>
    </style:style>
    <style:style style:name="T132_12" style:family="text">
      <style:text-properties style:font-name-asian="Arial" style:font-name-complex="Arial"/>
    </style:style>
    <style:style style:name="T132_13" style:family="text">
      <style:text-properties style:font-name-asian="Arial" style:font-name-complex="Arial"/>
    </style:style>
    <style:style style:name="T132_14" style:family="text">
      <style:text-properties style:font-name-asian="Arial" style:font-name-complex="Arial"/>
    </style:style>
    <style:style style:name="T132_15" style:family="text">
      <style:text-properties style:font-name-asian="Arial" style:font-name-complex="Arial"/>
    </style:style>
    <style:style style:name="T132_16" style:family="text" style:parent-style-name="List_20_Paragraph">
      <style:text-properties style:font-name-asian="Arial" style:font-name-complex="Arial"/>
    </style:style>
    <style:style style:name="P133" style:family="paragraph" style:parent-style-name="Footnote_20_text"/>
    <style:style style:name="T133_1" style:family="text">
      <style:text-properties style:font-name-complex="Arial"/>
    </style:style>
    <style:style style:name="T133_2" style:family="text">
      <style:text-properties style:font-name-complex="Arial"/>
    </style:style>
    <style:style style:name="T133_3" style:family="text"/>
    <style:style style:name="T133_4" style:family="text" style:parent-style-name="Internet_20_link">
      <style:text-properties style:font-name-asian="Segoe UI" style:font-name-complex="Arial"/>
    </style:style>
    <style:style style:name="T133_5" style:family="text" style:parent-style-name="Internet_20_link">
      <style:text-properties style:font-name-asian="Segoe UI" style:font-name-complex="Arial"/>
    </style:style>
    <style:style style:name="T133_6" style:family="text" style:parent-style-name="Internet_20_link">
      <style:text-properties style:font-name-asian="Segoe UI" style:font-name-complex="Arial"/>
    </style:style>
    <style:style style:name="T133_7" style:family="text" style:parent-style-name="Internet_20_link">
      <style:text-properties style:font-name-asian="Segoe UI" style:font-name-complex="Arial"/>
    </style:style>
    <style:style style:name="T133_8" style:family="text" style:parent-style-name="Internet_20_link">
      <style:text-properties style:font-name-asian="Segoe UI" style:font-name-complex="Arial"/>
    </style:style>
    <style:style style:name="T133_9" style:family="text" style:parent-style-name="Internet_20_link">
      <style:text-properties style:font-name-asian="Segoe UI" style:font-name-complex="Arial"/>
    </style:style>
    <style:style style:name="T133_10" style:family="text" style:parent-style-name="Internet_20_link">
      <style:text-properties style:font-name-asian="Segoe UI" style:font-name-complex="Arial"/>
    </style:style>
    <style:style style:name="T133_11" style:family="text" style:parent-style-name="Internet_20_link">
      <style:text-properties style:font-name-asian="Segoe UI" style:font-name-complex="Arial"/>
    </style:style>
    <style:style style:name="T133_12" style:family="text" style:parent-style-name="Internet_20_link">
      <style:text-properties style:font-name-asian="Segoe UI" style:font-name-complex="Arial"/>
    </style:style>
    <style:style style:name="T133_13" style:family="text" style:parent-style-name="Internet_20_link">
      <style:text-properties style:font-name-asian="Segoe UI" style:font-name-complex="Arial"/>
    </style:style>
    <style:style style:name="T133_14" style:family="text" style:parent-style-name="Internet_20_link">
      <style:text-properties style:font-name-asian="Segoe UI" style:font-name-complex="Arial"/>
    </style:style>
    <style:style style:name="T133_15" style:family="text" style:parent-style-name="Internet_20_link">
      <style:text-properties style:font-name-asian="Segoe UI" style:font-name-complex="Arial"/>
    </style:style>
    <style:style style:name="T133_16" style:family="text">
      <style:text-properties style:font-name-asian="Segoe UI" style:font-name-complex="Arial"/>
    </style:style>
    <style:style style:name="P134" style:family="paragraph" style:parent-style-name="List_20_Paragraph">
      <style:paragraph-properties fo:text-align="justify" fo:line-height="115%" fo:margin-top="0.106cm"/>
      <style:text-properties fo:color="#000000" style:font-name-asian="Arial" style:font-name-complex="Arial"/>
    </style:style>
    <style:style style:name="T134_1" style:family="text">
      <style:text-properties fo:color="#000000" style:font-name-asian="Arial" style:font-name-complex="Arial" fo:font-weight="bold" style:font-weight-asian="bold" style:font-weight-complex="bold"/>
    </style:style>
    <style:style style:name="T134_2" style:family="text">
      <style:text-properties fo:color="#000000" style:font-name-asian="Arial" style:font-name-complex="Arial"/>
    </style:style>
    <style:style style:name="T134_3" style:family="text">
      <style:text-properties fo:color="#000000" style:font-name-asian="Arial" style:font-name-complex="Arial"/>
    </style:style>
    <style:style style:name="T134_4" style:family="text">
      <style:text-properties fo:color="#000000" style:font-name-asian="Arial" style:font-name-complex="Arial"/>
    </style:style>
    <style:style style:name="T134_5" style:family="text">
      <style:text-properties fo:color="#000000" style:font-name-asian="Arial" style:font-name-complex="Arial"/>
    </style:style>
    <style:style style:name="T134_6" style:family="text">
      <style:text-properties fo:color="#000000" style:font-name-asian="Arial" style:font-name-complex="Arial"/>
    </style:style>
    <style:style style:name="P135" style:family="paragraph" style:parent-style-name="Normal">
      <style:paragraph-properties fo:text-align="justify" fo:line-height="115%" fo:margin-top="0.106cm"/>
      <style:text-properties fo:color="#000000" style:font-name-asian="Arial" style:font-name-complex="Arial"/>
    </style:style>
    <style:style style:name="P136" style:family="paragraph" style:parent-style-name="Heading_20_1">
      <style:paragraph-properties fo:line-height="115%"/>
    </style:style>
    <style:style style:name="T136_1" style:family="text">
      <style:text-properties fo:color="#000000" style:font-name-asian="Arial"/>
    </style:style>
    <style:style style:name="T136_2" style:family="text">
      <style:text-properties fo:color="#000000" style:font-name-asian="Arial"/>
    </style:style>
    <style:style style:name="T136_3" style:family="text">
      <style:text-properties fo:color="#000000" style:font-name-asian="Arial"/>
    </style:style>
    <style:style style:name="T136_4" style:family="text">
      <style:text-properties fo:color="#000000" style:font-name-asian="Arial"/>
    </style:style>
    <style:style style:name="T136_5" style:family="text">
      <style:text-properties fo:color="#000000" style:font-name-asian="Arial"/>
    </style:style>
    <style:style style:name="T136_6" style:family="text">
      <style:text-properties fo:color="#000000" style:font-name-asian="Arial"/>
    </style:style>
    <style:style style:name="T136_7" style:family="text">
      <style:text-properties fo:color="#000000" style:font-name-asian="Arial"/>
    </style:style>
    <style:style style:name="T136_8" style:family="text">
      <style:text-properties fo:color="#000000" style:font-name-asian="Arial"/>
    </style:style>
    <style:style style:name="P137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37_1" style:family="text">
      <style:text-properties style:font-name-asian="Arial" style:font-name-complex="Arial"/>
    </style:style>
    <style:style style:name="T137_2" style:family="text">
      <style:text-properties style:font-name-asian="Arial" style:font-name-complex="Arial"/>
    </style:style>
    <style:style style:name="T137_3" style:family="text">
      <style:text-properties style:font-name-asian="Arial" style:font-name-complex="Arial"/>
    </style:style>
    <style:style style:name="T137_4" style:family="text">
      <style:text-properties style:font-name-asian="Arial" style:font-name-complex="Arial"/>
    </style:style>
    <style:style style:name="T137_5" style:family="text">
      <style:text-properties style:font-name-asian="Arial" style:font-name-complex="Arial"/>
    </style:style>
    <style:style style:name="T137_6" style:family="text">
      <style:text-properties style:font-name-asian="Arial" style:font-name-complex="Arial"/>
    </style:style>
    <style:style style:name="T137_7" style:family="text">
      <style:text-properties style:font-name-asian="Arial" style:font-name-complex="Arial"/>
    </style:style>
    <style:style style:name="T137_8" style:family="text">
      <style:text-properties style:font-name-asian="Arial" style:font-name-complex="Arial"/>
    </style:style>
    <style:style style:name="T137_9" style:family="text">
      <style:text-properties style:font-name-asian="Arial" style:font-name-complex="Arial"/>
    </style:style>
    <style:style style:name="T137_10" style:family="text">
      <style:text-properties style:font-name-asian="Arial" style:font-name-complex="Arial"/>
    </style:style>
    <style:style style:name="T137_11" style:family="text" style:parent-style-name="List_20_Paragraph">
      <style:text-properties style:text-position="super 58%" style:font-name-asian="Arial" style:font-name-complex="Arial"/>
    </style:style>
    <style:style style:name="P138" style:family="paragraph" style:parent-style-name="Footnote_20_text"/>
    <style:style style:name="T138_1" style:family="text">
      <style:text-properties style:font-name-asian="Arial" style:font-name-complex="Arial"/>
    </style:style>
    <style:style style:name="T138_2" style:family="text">
      <style:text-properties style:font-name-asian="Arial" style:font-name-complex="Arial"/>
    </style:style>
    <style:style style:name="T138_3" style:family="text">
      <style:text-properties style:font-name-asian="Arial" style:font-name-complex="Arial"/>
    </style:style>
    <style:style style:name="T138_4" style:family="text">
      <style:text-properties style:font-name-asian="Arial" style:font-name-complex="Arial"/>
    </style:style>
    <style:style style:name="T138_5" style:family="text">
      <style:text-properties style:font-name-asian="Arial" style:font-name-complex="Arial"/>
    </style:style>
    <style:style style:name="P139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39_1" style:family="text">
      <style:text-properties fo:color="#000000" style:font-name-asian="Arial" style:font-name-complex="Arial"/>
    </style:style>
    <style:style style:name="T139_2" style:family="text">
      <style:text-properties fo:color="#000000" style:font-name-asian="Arial" style:font-name-complex="Arial"/>
    </style:style>
    <style:style style:name="T139_3" style:family="text">
      <style:text-properties fo:color="#000000" style:font-name-asian="Arial" style:font-name-complex="Arial"/>
    </style:style>
    <style:style style:name="T139_4" style:family="text">
      <style:text-properties fo:color="#000000" style:font-name-asian="Arial" style:font-name-complex="Arial"/>
    </style:style>
    <style:style style:name="T139_5" style:family="text">
      <style:text-properties fo:color="#000000" style:font-name-asian="Arial" style:font-name-complex="Arial"/>
    </style:style>
    <style:style style:name="T139_6" style:family="text">
      <style:text-properties fo:color="#000000" style:font-name-asian="Arial" style:font-name-complex="Arial"/>
    </style:style>
    <style:style style:name="T139_7" style:family="text">
      <style:text-properties fo:color="#000000" style:font-name-asian="Arial" style:font-name-complex="Arial"/>
    </style:style>
    <style:style style:name="T139_8" style:family="text">
      <style:text-properties fo:color="#000000" style:font-name-asian="Arial" style:font-name-complex="Arial"/>
    </style:style>
    <style:style style:name="P140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40_1" style:family="text">
      <style:text-properties fo:color="#000000" style:font-name-asian="Arial" style:font-name-complex="Arial"/>
    </style:style>
    <style:style style:name="T140_2" style:family="text">
      <style:text-properties fo:color="#000000" style:font-name-asian="Arial" style:font-name-complex="Arial"/>
    </style:style>
    <style:style style:name="T140_3" style:family="text">
      <style:text-properties fo:color="#000000" style:font-name-asian="Arial" style:font-name-complex="Arial"/>
    </style:style>
    <style:style style:name="T140_4" style:family="text">
      <style:text-properties fo:color="#000000" style:font-name-asian="Arial" style:font-name-complex="Arial"/>
    </style:style>
    <style:style style:name="T140_5" style:family="text">
      <style:text-properties fo:color="#000000" style:font-name-asian="Arial" style:font-name-complex="Arial"/>
    </style:style>
    <style:style style:name="T140_6" style:family="text">
      <style:text-properties fo:color="#000000" style:font-name-asian="Arial" style:font-name-complex="Arial"/>
    </style:style>
    <style:style style:name="T140_7" style:family="text">
      <style:text-properties fo:color="#000000" style:font-name-asian="Arial" style:font-name-complex="Arial"/>
    </style:style>
    <style:style style:name="T140_8" style:family="text">
      <style:text-properties fo:color="#000000" style:font-name-asian="Arial" style:font-name-complex="Arial"/>
    </style:style>
    <style:style style:name="T140_9" style:family="text">
      <style:text-properties fo:color="#000000" style:font-name-asian="Arial" style:font-name-complex="Arial"/>
    </style:style>
    <style:style style:name="T140_10" style:family="text">
      <style:text-properties fo:color="#000000" style:font-name-asian="Arial" style:font-name-complex="Arial"/>
    </style:style>
    <style:style style:name="P141" style:family="paragraph" style:parent-style-name="List_20_Paragraph">
      <style:paragraph-properties fo:text-align="justify" fo:line-height="115%"/>
    </style:style>
    <style:style style:name="T141_1" style:family="text">
      <style:text-properties fo:color="#000000" style:font-name-asian="Arial" style:font-name-complex="Arial"/>
    </style:style>
    <style:style style:name="T141_2" style:family="text">
      <style:text-properties fo:color="#000000" style:font-name-asian="Arial" style:font-name-complex="Arial"/>
    </style:style>
    <style:style style:name="T141_3" style:family="text">
      <style:text-properties fo:color="#000000" style:font-name-asian="Arial" style:font-name-complex="Arial"/>
    </style:style>
    <style:style style:name="T141_4" style:family="text">
      <style:text-properties fo:color="#000000" style:font-name-asian="Arial" style:font-name-complex="Arial"/>
    </style:style>
    <style:style style:name="T141_5" style:family="text">
      <style:text-properties fo:color="#000000" style:font-name-asian="Arial" style:font-name-complex="Arial"/>
    </style:style>
    <style:style style:name="T141_6" style:family="text">
      <style:text-properties fo:color="#000000" style:font-name-asian="Arial" style:font-name-complex="Arial"/>
    </style:style>
    <style:style style:name="T141_7" style:family="text">
      <style:text-properties fo:color="#000000" style:font-name-asian="Arial" style:font-name-complex="Arial"/>
    </style:style>
    <style:style style:name="T141_8" style:family="text">
      <style:text-properties fo:color="#000000" style:font-name-asian="Arial" style:font-name-complex="Arial"/>
    </style:style>
    <style:style style:name="T141_9" style:family="text">
      <style:text-properties fo:color="#000000" style:font-name-asian="Arial" style:font-name-complex="Arial"/>
    </style:style>
    <style:style style:name="T141_10" style:family="text">
      <style:text-properties fo:color="#000000" style:font-name-asian="Arial" style:font-name-complex="Arial"/>
    </style:style>
    <style:style style:name="T141_11" style:family="text"/>
    <style:style style:name="T141_12" style:family="text" style:parent-style-name="Internet_20_link">
      <style:text-properties style:font-name-asian="Arial" style:font-name-complex="Arial"/>
    </style:style>
    <style:style style:name="T141_13" style:family="text">
      <style:text-properties fo:color="#000000" style:font-name-asian="Arial" style:font-name-complex="Arial"/>
    </style:style>
    <style:style style:name="T141_14" style:family="text">
      <style:text-properties fo:color="#000000" style:font-name-asian="Arial" style:font-name-complex="Arial"/>
    </style:style>
    <style:style style:name="P142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42_1" style:family="text">
      <style:text-properties fo:color="#000000" style:font-name-asian="Arial" style:font-name-complex="Arial"/>
    </style:style>
    <style:style style:name="T142_2" style:family="text">
      <style:text-properties fo:color="#000000" style:font-name-asian="Arial" style:font-name-complex="Arial"/>
    </style:style>
    <style:style style:name="T142_3" style:family="text">
      <style:text-properties fo:color="#000000" style:font-name-asian="Arial" style:font-name-complex="Arial"/>
    </style:style>
    <style:style style:name="T142_4" style:family="text">
      <style:text-properties fo:color="#000000" style:font-name-asian="Arial" style:font-name-complex="Arial"/>
    </style:style>
    <style:style style:name="T142_5" style:family="text">
      <style:text-properties fo:color="#000000" style:font-name-asian="Arial" style:font-name-complex="Arial"/>
    </style:style>
    <style:style style:name="T142_6" style:family="text">
      <style:text-properties fo:color="#000000" style:font-name-asian="Arial" style:font-name-complex="Arial"/>
    </style:style>
    <style:style style:name="T142_7" style:family="text">
      <style:text-properties fo:color="#000000" style:font-name-asian="Arial" style:font-name-complex="Arial"/>
    </style:style>
    <style:style style:name="T142_8" style:family="text">
      <style:text-properties fo:color="#000000" style:font-name-asian="Arial" style:font-name-complex="Arial"/>
    </style:style>
    <style:style style:name="T142_9" style:family="text">
      <style:text-properties fo:color="#000000" style:font-name-asian="Arial" style:font-name-complex="Arial"/>
    </style:style>
    <style:style style:name="T142_10" style:family="text">
      <style:text-properties fo:color="#000000" style:font-name-asian="Arial" style:font-name-complex="Arial"/>
    </style:style>
    <style:style style:name="T142_11" style:family="text">
      <style:text-properties fo:color="#000000" style:font-name-asian="Arial" style:font-name-complex="Arial"/>
    </style:style>
    <style:style style:name="T142_12" style:family="text">
      <style:text-properties fo:color="#000000" style:font-name-asian="Arial" style:font-name-complex="Arial"/>
    </style:style>
    <style:style style:name="T142_13" style:family="text">
      <style:text-properties fo:color="#000000" style:font-name-asian="Arial" style:font-name-complex="Arial"/>
    </style:style>
    <style:style style:name="T142_14" style:family="text">
      <style:text-properties fo:color="#000000" style:font-name-asian="Arial" style:font-name-complex="Arial"/>
    </style:style>
    <style:style style:name="T142_15" style:family="text">
      <style:text-properties fo:color="#000000" style:font-name-asian="Arial" style:font-name-complex="Arial"/>
    </style:style>
    <style:style style:name="T142_16" style:family="text">
      <style:text-properties fo:color="#000000" style:font-name-asian="Arial" style:font-name-complex="Arial"/>
    </style:style>
    <style:style style:name="T142_17" style:family="text">
      <style:text-properties fo:color="#000000" style:font-name-asian="Arial" style:font-name-complex="Arial"/>
    </style:style>
    <style:style style:name="P143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43_1" style:family="text">
      <style:text-properties fo:color="#000000" style:font-name-asian="Arial" style:font-name-complex="Arial"/>
    </style:style>
    <style:style style:name="T143_2" style:family="text">
      <style:text-properties fo:color="#000000" style:font-name-asian="Arial" style:font-name-complex="Arial"/>
    </style:style>
    <style:style style:name="P144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44_1" style:family="text">
      <style:text-properties fo:color="#000000" style:font-name-asian="Arial" style:font-name-complex="Arial"/>
    </style:style>
    <style:style style:name="T144_2" style:family="text">
      <style:text-properties fo:color="#000000" style:font-name-asian="Arial" style:font-name-complex="Arial"/>
    </style:style>
    <style:style style:name="T144_3" style:family="text">
      <style:text-properties fo:color="#000000" style:font-name-asian="Arial" style:font-name-complex="Arial"/>
    </style:style>
    <style:style style:name="T144_4" style:family="text">
      <style:text-properties fo:color="#000000" style:font-name-asian="Arial" style:font-name-complex="Arial"/>
    </style:style>
    <style:style style:name="T144_5" style:family="text">
      <style:text-properties fo:color="#000000" style:font-name-asian="Arial" style:font-name-complex="Arial"/>
    </style:style>
    <style:style style:name="T144_6" style:family="text">
      <style:text-properties fo:color="#000000" style:font-name-asian="Arial" style:font-name-complex="Arial"/>
    </style:style>
    <style:style style:name="T144_7" style:family="text">
      <style:text-properties fo:color="#000000" style:font-name-asian="Arial" style:font-name-complex="Arial"/>
    </style:style>
    <style:style style:name="P145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145_1" style:family="text">
      <style:text-properties fo:color="#000000" style:font-name-asian="Arial" style:font-name-complex="Arial"/>
    </style:style>
    <style:style style:name="T145_2" style:family="text">
      <style:text-properties fo:color="#000000" style:font-name-asian="Arial" style:font-name-complex="Arial"/>
    </style:style>
    <style:style style:name="T145_3" style:family="text">
      <style:text-properties fo:color="#000000" style:font-name-asian="Arial" style:font-name-complex="Arial"/>
    </style:style>
    <style:style style:name="T145_4" style:family="text">
      <style:text-properties fo:color="#000000" style:font-name-asian="Arial" style:font-name-complex="Arial"/>
    </style:style>
    <style:style style:name="T145_5" style:family="text">
      <style:text-properties fo:color="#000000" style:font-name-asian="Arial" style:font-name-complex="Arial"/>
    </style:style>
    <style:style style:name="P146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P147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47_1" style:family="text">
      <style:text-properties style:font-name-asian="Arial" style:font-name-complex="Arial"/>
    </style:style>
    <style:style style:name="T147_2" style:family="text">
      <style:text-properties style:font-name-asian="Arial" style:font-name-complex="Arial"/>
    </style:style>
    <style:style style:name="T147_3" style:family="text">
      <style:text-properties style:font-name-asian="Arial" style:font-name-complex="Arial"/>
    </style:style>
    <style:style style:name="T147_4" style:family="text">
      <style:text-properties style:font-name-asian="Arial" style:font-name-complex="Arial"/>
    </style:style>
    <style:style style:name="T147_5" style:family="text">
      <style:text-properties style:font-name-asian="Arial" style:font-name-complex="Arial"/>
    </style:style>
    <style:style style:name="T147_6" style:family="text">
      <style:text-properties style:font-name-asian="Arial" style:font-name-complex="Arial"/>
    </style:style>
    <style:style style:name="T147_7" style:family="text">
      <style:text-properties style:font-name-asian="Arial" style:font-name-complex="Arial"/>
    </style:style>
    <style:style style:name="T147_8" style:family="text">
      <style:text-properties style:font-name-asian="Arial" style:font-name-complex="Arial"/>
    </style:style>
    <style:style style:name="T147_9" style:family="text">
      <style:text-properties style:font-name-asian="Arial" style:font-name-complex="Arial"/>
    </style:style>
    <style:style style:name="T147_10" style:family="text">
      <style:text-properties style:font-name-asian="Arial" style:font-name-complex="Arial"/>
    </style:style>
    <style:style style:name="T147_11" style:family="text">
      <style:text-properties style:font-name-asian="Arial" style:font-name-complex="Arial"/>
    </style:style>
    <style:style style:name="T147_12" style:family="text">
      <style:text-properties style:font-name-asian="Arial" style:font-name-complex="Arial"/>
    </style:style>
    <style:style style:name="P148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148_1" style:family="text">
      <style:text-properties fo:color="#000000" style:font-name-asian="Arial" style:font-name-complex="Arial"/>
    </style:style>
    <style:style style:name="T148_2" style:family="text">
      <style:text-properties fo:color="#000000" style:font-name-asian="Arial" style:font-name-complex="Arial"/>
    </style:style>
    <style:style style:name="T148_3" style:family="text">
      <style:text-properties fo:color="#000000" style:font-name-asian="Arial" style:font-name-complex="Arial"/>
    </style:style>
    <style:style style:name="T148_4" style:family="text">
      <style:text-properties fo:color="#000000" style:font-name-asian="Arial" style:font-name-complex="Arial"/>
    </style:style>
    <style:style style:name="P149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149_1" style:family="text">
      <style:text-properties fo:color="#000000" style:font-name-asian="Arial" style:font-name-complex="Arial"/>
    </style:style>
    <style:style style:name="T149_2" style:family="text">
      <style:text-properties fo:color="#000000" style:font-name-asian="Arial" style:font-name-complex="Arial"/>
    </style:style>
    <style:style style:name="T149_3" style:family="text">
      <style:text-properties fo:color="#000000" style:font-name-asian="Arial" style:font-name-complex="Arial"/>
    </style:style>
    <style:style style:name="T149_4" style:family="text">
      <style:text-properties fo:color="#000000" style:font-name-asian="Arial" style:font-name-complex="Arial"/>
    </style:style>
    <style:style style:name="T149_5" style:family="text">
      <style:text-properties fo:color="#000000" style:font-name-asian="Arial" style:font-name-complex="Arial"/>
    </style:style>
    <style:style style:name="T149_6" style:family="text">
      <style:text-properties fo:color="#000000" style:font-name-asian="Arial" style:font-name-complex="Arial"/>
    </style:style>
    <style:style style:name="T149_7" style:family="text">
      <style:text-properties fo:color="#000000" style:font-name-asian="Arial" style:font-name-complex="Arial"/>
    </style:style>
    <style:style style:name="T149_8" style:family="text">
      <style:text-properties fo:color="#000000" style:font-name-asian="Arial" style:font-name-complex="Arial"/>
    </style:style>
    <style:style style:name="T149_9" style:family="text">
      <style:text-properties fo:color="#000000" style:font-name-asian="Arial" style:font-name-complex="Arial"/>
    </style:style>
    <style:style style:name="T149_10" style:family="text">
      <style:text-properties fo:color="#000000" style:font-name-asian="Arial" style:font-name-complex="Arial"/>
    </style:style>
    <style:style style:name="P150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150_1" style:family="text">
      <style:text-properties fo:color="#000000" style:font-name-asian="Arial" style:font-name-complex="Arial"/>
    </style:style>
    <style:style style:name="T150_2" style:family="text">
      <style:text-properties fo:color="#000000" style:font-name-asian="Arial" style:font-name-complex="Arial"/>
    </style:style>
    <style:style style:name="T150_3" style:family="text">
      <style:text-properties fo:color="#000000" style:font-name-asian="Arial" style:font-name-complex="Arial"/>
    </style:style>
    <style:style style:name="T150_4" style:family="text">
      <style:text-properties fo:color="#000000" style:font-name-asian="Arial" style:font-name-complex="Arial"/>
    </style:style>
    <style:style style:name="T150_5" style:family="text">
      <style:text-properties fo:color="#000000" style:font-name-asian="Arial" style:font-name-complex="Arial"/>
    </style:style>
    <style:style style:name="T150_6" style:family="text">
      <style:text-properties fo:color="#000000" style:font-name-asian="Arial" style:font-name-complex="Arial"/>
    </style:style>
    <style:style style:name="T150_7" style:family="text">
      <style:text-properties fo:color="#000000" style:font-name-asian="Arial" style:font-name-complex="Arial"/>
    </style:style>
    <style:style style:name="T150_8" style:family="text">
      <style:text-properties fo:color="#000000" style:font-name-asian="Arial" style:font-name-complex="Arial"/>
    </style:style>
    <style:style style:name="T150_9" style:family="text">
      <style:text-properties fo:color="#000000" style:font-name-asian="Arial" style:font-name-complex="Arial"/>
    </style:style>
    <style:style style:name="T150_10" style:family="text">
      <style:text-properties fo:color="#000000" style:font-name-asian="Arial" style:font-name-complex="Arial"/>
    </style:style>
    <style:style style:name="T150_11" style:family="text">
      <style:text-properties fo:color="#000000" style:font-name-asian="Arial" style:font-name-complex="Arial"/>
    </style:style>
    <style:style style:name="T150_12" style:family="text">
      <style:text-properties fo:color="#000000" style:font-name-asian="Arial" style:font-name-complex="Arial"/>
    </style:style>
    <style:style style:name="T150_13" style:family="text">
      <style:text-properties fo:color="#000000" style:font-name-asian="Arial" style:font-name-complex="Arial"/>
    </style:style>
    <style:style style:name="T150_14" style:family="text">
      <style:text-properties fo:color="#000000" style:font-name-asian="Arial" style:font-name-complex="Arial"/>
    </style:style>
    <style:style style:name="T150_15" style:family="text">
      <style:text-properties fo:color="#000000" style:font-name-asian="Arial" style:font-name-complex="Arial"/>
    </style:style>
    <style:style style:name="T150_16" style:family="text">
      <style:text-properties fo:color="#000000" style:font-name-asian="Arial" style:font-name-complex="Arial"/>
    </style:style>
    <style:style style:name="T150_17" style:family="text">
      <style:text-properties fo:color="#000000" style:font-name-asian="Arial" style:font-name-complex="Arial"/>
    </style:style>
    <style:style style:name="T150_18" style:family="text">
      <style:text-properties fo:color="#000000" style:font-name-asian="Arial" style:font-name-complex="Arial"/>
    </style:style>
    <style:style style:name="P151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151_1" style:family="text">
      <style:text-properties fo:color="#000000" style:font-name-asian="Arial" style:font-name-complex="Arial"/>
    </style:style>
    <style:style style:name="T151_2" style:family="text">
      <style:text-properties fo:color="#000000" style:font-name-asian="Arial" style:font-name-complex="Arial"/>
    </style:style>
    <style:style style:name="T151_3" style:family="text">
      <style:text-properties fo:color="#000000" style:font-name-asian="Arial" style:font-name-complex="Arial"/>
    </style:style>
    <style:style style:name="T151_4" style:family="text">
      <style:text-properties fo:color="#000000" style:font-name-asian="Arial" style:font-name-complex="Arial"/>
    </style:style>
    <style:style style:name="T151_5" style:family="text">
      <style:text-properties fo:color="#000000" style:font-name-asian="Arial" style:font-name-complex="Arial"/>
    </style:style>
    <style:style style:name="T151_6" style:family="text">
      <style:text-properties fo:color="#000000" style:font-name-asian="Arial" style:font-name-complex="Arial"/>
    </style:style>
    <style:style style:name="T151_7" style:family="text">
      <style:text-properties fo:color="#000000" style:font-name-asian="Arial" style:font-name-complex="Arial"/>
    </style:style>
    <style:style style:name="T151_8" style:family="text">
      <style:text-properties fo:color="#000000" style:font-name-asian="Arial" style:font-name-complex="Arial"/>
    </style:style>
    <style:style style:name="T151_9" style:family="text">
      <style:text-properties fo:color="#000000" style:font-name-asian="Arial" style:font-name-complex="Arial"/>
    </style:style>
    <style:style style:name="T151_10" style:family="text">
      <style:text-properties fo:color="#000000" style:font-name-asian="Arial" style:font-name-complex="Arial"/>
    </style:style>
    <style:style style:name="T151_11" style:family="text">
      <style:text-properties fo:color="#000000" style:font-name-asian="Arial" style:font-name-complex="Arial"/>
    </style:style>
    <style:style style:name="T151_12" style:family="text">
      <style:text-properties fo:color="#000000" style:font-name-asian="Arial" style:font-name-complex="Arial"/>
    </style:style>
    <style:style style:name="T151_13" style:family="text">
      <style:text-properties fo:color="#000000" style:font-name-asian="Arial" style:font-name-complex="Arial"/>
    </style:style>
    <style:style style:name="T151_14" style:family="text">
      <style:text-properties fo:color="#000000" style:font-name-asian="Arial" style:font-name-complex="Arial"/>
    </style:style>
    <style:style style:name="T151_15" style:family="text">
      <style:text-properties fo:color="#000000" style:font-name-asian="Arial" style:font-name-complex="Arial"/>
    </style:style>
    <style:style style:name="P152" style:family="paragraph" style:parent-style-name="List_20_Paragraph">
      <style:paragraph-properties fo:line-height="115%" fo:margin-top="0.071cm"/>
    </style:style>
    <style:style style:name="T152_1" style:family="text">
      <style:text-properties fo:color="#000000" style:font-name-asian="Arial" style:font-name-complex="Arial"/>
    </style:style>
    <style:style style:name="T152_2" style:family="text">
      <style:text-properties fo:color="#000000" style:font-name-asian="Arial" style:font-name-complex="Arial"/>
    </style:style>
    <style:style style:name="T152_3" style:family="text">
      <style:text-properties fo:color="#000000" style:font-name-asian="Arial" style:font-name-complex="Arial"/>
    </style:style>
    <style:style style:name="T152_4" style:family="text">
      <style:text-properties fo:color="#000000" style:font-name-asian="Arial" style:font-name-complex="Arial"/>
    </style:style>
    <style:style style:name="T152_5" style:family="text">
      <style:text-properties fo:color="#000000" style:font-name-asian="Arial" style:font-name-complex="Arial"/>
    </style:style>
    <style:style style:name="T152_6" style:family="text" style:parent-style-name="List_20_Paragraph">
      <style:text-properties fo:color="#000000" style:font-name-asian="Arial" style:font-name-complex="Arial"/>
    </style:style>
    <style:style style:name="P153" style:family="paragraph" style:parent-style-name="Footnote_20_text"/>
    <style:style style:name="T153_1" style:family="text"/>
    <style:style style:name="T153_2" style:family="text"/>
    <style:style style:name="T153_3" style:family="text"/>
    <style:style style:name="T153_4" style:family="text" style:parent-style-name="Internet_20_link"/>
    <style:style style:name="T153_5" style:family="text"/>
    <style:style style:name="T153_6" style:family="text">
      <style:text-properties style:text-position="super 58%" fo:color="#000000" style:font-name-asian="Arial" style:font-name-complex="Arial"/>
    </style:style>
    <style:style style:name="T153_7" style:family="text" style:parent-style-name="List_20_Paragraph">
      <style:text-properties fo:color="#000000" style:font-name-asian="Arial" style:font-name-complex="Arial"/>
    </style:style>
    <style:style style:name="P154" style:family="paragraph" style:parent-style-name="Footnote_20_text"/>
    <style:style style:name="T154_1" style:family="text"/>
    <style:style style:name="T154_2" style:family="text"/>
    <style:style style:name="T154_3" style:family="text"/>
    <style:style style:name="T154_4" style:family="text" style:parent-style-name="Internet_20_link"/>
    <style:style style:name="T154_5" style:family="text" style:parent-style-name="Internet_20_link"/>
    <style:style style:name="T154_6" style:family="text" style:parent-style-name="Internet_20_link"/>
    <style:style style:name="T154_7" style:family="text"/>
    <style:style style:name="T154_8" style:family="text">
      <style:text-properties style:text-position="super 58%" fo:color="#000000" style:font-name-asian="Arial" style:font-name-complex="Arial"/>
    </style:style>
    <style:style style:name="T154_9" style:family="text">
      <style:text-properties fo:color="#000000" style:font-name-asian="Arial" style:font-name-complex="Arial"/>
    </style:style>
    <style:style style:name="T154_10" style:family="text">
      <style:text-properties fo:color="#000000" style:font-name-asian="Arial" style:font-name-complex="Arial"/>
    </style:style>
    <style:style style:name="T154_11" style:family="text">
      <style:text-properties fo:color="#000000" style:font-name-asian="Arial" style:font-name-complex="Arial"/>
    </style:style>
    <style:style style:name="T154_12" style:family="text">
      <style:text-properties fo:color="#000000" style:font-name-asian="Arial" style:font-name-complex="Arial"/>
    </style:style>
    <style:style style:name="T154_13" style:family="text">
      <style:text-properties fo:color="#000000" style:font-name-asian="Arial" style:font-name-complex="Arial"/>
    </style:style>
    <style:style style:name="T154_14" style:family="text">
      <style:text-properties fo:color="#000000" style:font-name-asian="Arial" style:font-name-complex="Arial"/>
    </style:style>
    <style:style style:name="T154_15" style:family="text">
      <style:text-properties fo:color="#000000" style:font-name-asian="Arial" style:font-name-complex="Arial"/>
    </style:style>
    <style:style style:name="T154_16" style:family="text">
      <style:text-properties fo:color="#000000" style:font-name-asian="Arial" style:font-name-complex="Arial"/>
    </style:style>
    <style:style style:name="T154_17" style:family="text">
      <style:text-properties fo:color="#000000" style:font-name-asian="Arial" style:font-name-complex="Arial"/>
    </style:style>
    <style:style style:name="P155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155_1" style:family="text">
      <style:text-properties fo:color="#000000" style:font-name-asian="Arial" style:font-name-complex="Arial"/>
    </style:style>
    <style:style style:name="T155_2" style:family="text">
      <style:text-properties fo:color="#000000" style:font-name-asian="Arial" style:font-name-complex="Arial"/>
    </style:style>
    <style:style style:name="T155_3" style:family="text">
      <style:text-properties fo:color="#000000" style:font-name-asian="Arial" style:font-name-complex="Arial"/>
    </style:style>
    <style:style style:name="T155_4" style:family="text">
      <style:text-properties fo:color="#000000" style:font-name-asian="Arial" style:font-name-complex="Arial"/>
    </style:style>
    <style:style style:name="T155_5" style:family="text">
      <style:text-properties fo:color="#000000" style:font-name-asian="Arial" style:font-name-complex="Arial"/>
    </style:style>
    <style:style style:name="P156" style:family="paragraph" style:parent-style-name="List_20_Paragraph">
      <style:paragraph-properties fo:line-height="115%" fo:margin-top="0.071cm"/>
    </style:style>
    <style:style style:name="T156_1" style:family="text">
      <style:text-properties style:font-name-asian="Arial" style:font-name-complex="Arial" fo:language="en" fo:country="US"/>
    </style:style>
    <style:style style:name="T156_2" style:family="text">
      <style:text-properties style:font-name-asian="Arial" style:font-name-complex="Arial"/>
    </style:style>
    <style:style style:name="T156_3" style:family="text">
      <style:text-properties fo:font-size="11pt" style:font-name-asian="Arial" style:font-size-asian="11pt" style:font-name-complex="Arial" style:font-size-complex="11pt"/>
    </style:style>
    <style:style style:name="T156_4" style:family="text">
      <style:text-properties fo:color="#000000" style:font-name-asian="Arial" style:font-name-complex="Arial"/>
    </style:style>
    <style:style style:name="T156_5" style:family="text">
      <style:text-properties fo:color="#000000" style:font-name-asian="Arial" style:font-name-complex="Arial"/>
    </style:style>
    <style:style style:name="T156_6" style:family="text">
      <style:text-properties fo:color="#000000" style:font-name-asian="Arial" style:font-name-complex="Arial"/>
    </style:style>
    <style:style style:name="T156_7" style:family="text">
      <style:text-properties fo:color="#000000" style:font-name-asian="Arial" style:font-name-complex="Arial"/>
    </style:style>
    <style:style style:name="T156_8" style:family="text">
      <style:text-properties fo:color="#000000" style:font-name-asian="Arial" style:font-name-complex="Arial"/>
    </style:style>
    <style:style style:name="T156_9" style:family="text">
      <style:text-properties fo:color="#000000" style:font-name-asian="Arial" style:font-name-complex="Arial"/>
    </style:style>
    <style:style style:name="T156_10" style:family="text">
      <style:text-properties fo:color="#000000" style:font-name-asian="Arial" style:font-name-complex="Arial"/>
    </style:style>
    <style:style style:name="P157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P158" style:family="paragraph" style:parent-style-name="Heading_20_1">
      <style:paragraph-properties fo:line-height="115%"/>
    </style:style>
    <style:style style:name="T158_1" style:family="text">
      <style:text-properties style:font-name-asian="Arial"/>
    </style:style>
    <style:style style:name="T158_2" style:family="text">
      <style:text-properties style:font-name-asian="Arial"/>
    </style:style>
    <style:style style:name="T158_3" style:family="text">
      <style:text-properties style:font-name-asian="Arial"/>
    </style:style>
    <style:style style:name="T158_4" style:family="text">
      <style:text-properties style:font-name-asian="Arial"/>
    </style:style>
    <style:style style:name="P159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59_1" style:family="text">
      <style:text-properties style:font-name-asian="Arial" style:font-name-complex="Arial"/>
    </style:style>
    <style:style style:name="T159_2" style:family="text">
      <style:text-properties style:font-name-asian="Arial" style:font-name-complex="Arial"/>
    </style:style>
    <style:style style:name="T159_3" style:family="text">
      <style:text-properties style:font-name-asian="Arial" style:font-name-complex="Arial"/>
    </style:style>
    <style:style style:name="T159_4" style:family="text">
      <style:text-properties style:font-name-asian="Arial" style:font-name-complex="Arial"/>
    </style:style>
    <style:style style:name="T159_5" style:family="text">
      <style:text-properties style:font-name-asian="Arial" style:font-name-complex="Arial"/>
    </style:style>
    <style:style style:name="T159_6" style:family="text">
      <style:text-properties style:font-name-asian="Arial" style:font-name-complex="Arial"/>
    </style:style>
    <style:style style:name="T159_7" style:family="text">
      <style:text-properties style:font-name-asian="Arial" style:font-name-complex="Arial"/>
    </style:style>
    <style:style style:name="T159_8" style:family="text">
      <style:text-properties style:font-name-asian="Arial" style:font-name-complex="Arial"/>
    </style:style>
    <style:style style:name="T159_9" style:family="text">
      <style:text-properties style:font-name-asian="Arial" style:font-name-complex="Arial"/>
    </style:style>
    <style:style style:name="T159_10" style:family="text">
      <style:text-properties style:font-name-asian="Arial" style:font-name-complex="Arial"/>
    </style:style>
    <style:style style:name="T159_11" style:family="text">
      <style:text-properties style:font-name-asian="Arial" style:font-name-complex="Arial"/>
    </style:style>
    <style:style style:name="T159_12" style:family="text">
      <style:text-properties style:font-name-asian="Arial" style:font-name-complex="Arial"/>
    </style:style>
    <style:style style:name="T159_13" style:family="text">
      <style:text-properties style:font-name-asian="Arial" style:font-name-complex="Arial"/>
    </style:style>
    <style:style style:name="T159_14" style:family="text">
      <style:text-properties style:font-name-asian="Arial" style:font-name-complex="Arial"/>
    </style:style>
    <style:style style:name="T159_15" style:family="text">
      <style:text-properties style:font-name-asian="Arial" style:font-name-complex="Arial"/>
    </style:style>
    <style:style style:name="T159_16" style:family="text">
      <style:text-properties style:font-name-asian="Arial" style:font-name-complex="Arial"/>
    </style:style>
    <style:style style:name="T159_17" style:family="text">
      <style:text-properties style:font-name-asian="Arial" style:font-name-complex="Arial"/>
    </style:style>
    <style:style style:name="T159_18" style:family="text">
      <style:text-properties style:font-name-asian="Arial" style:font-name-complex="Arial"/>
    </style:style>
    <style:style style:name="T159_19" style:family="text">
      <style:text-properties style:font-name-asian="Arial" style:font-name-complex="Arial"/>
    </style:style>
    <style:style style:name="T159_20" style:family="text">
      <style:text-properties style:font-name-asian="Arial" style:font-name-complex="Arial"/>
    </style:style>
    <style:style style:name="T159_21" style:family="text">
      <style:text-properties style:font-name-asian="Arial" style:font-name-complex="Arial"/>
    </style:style>
    <style:style style:name="T159_22" style:family="text">
      <style:text-properties style:font-name-asian="Arial" style:font-name-complex="Arial"/>
    </style:style>
    <style:style style:name="T159_23" style:family="text">
      <style:text-properties style:font-name-asian="Arial" style:font-name-complex="Arial"/>
    </style:style>
    <style:style style:name="T159_24" style:family="text">
      <style:text-properties style:font-name-asian="Arial" style:font-name-complex="Arial"/>
    </style:style>
    <style:style style:name="T159_25" style:family="text">
      <style:text-properties style:font-name-asian="Arial" style:font-name-complex="Arial"/>
    </style:style>
    <style:style style:name="T159_26" style:family="text">
      <style:text-properties style:font-name-asian="Arial" style:font-name-complex="Arial"/>
    </style:style>
    <style:style style:name="T159_27" style:family="text">
      <style:text-properties style:font-name-asian="Arial" style:font-name-complex="Arial"/>
    </style:style>
    <style:style style:name="P160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161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1_1" style:family="text">
      <style:text-properties fo:color="#000000" style:font-name-asian="Arial" style:font-name-complex="Arial"/>
    </style:style>
    <style:style style:name="T161_2" style:family="text">
      <style:text-properties fo:color="#000000" style:font-name-asian="Arial" style:font-name-complex="Arial" fo:font-weight="bold" style:font-weight-asian="bold" style:font-weight-complex="bold"/>
    </style:style>
    <style:style style:name="T161_3" style:family="text">
      <style:text-properties fo:color="#000000" style:font-name-asian="Arial" style:font-name-complex="Arial" fo:font-weight="bold" style:font-weight-asian="bold" style:font-weight-complex="bold"/>
    </style:style>
    <style:style style:name="T161_4" style:family="text">
      <style:text-properties fo:color="#000000" style:font-name-asian="Arial" style:font-name-complex="Arial"/>
    </style:style>
    <style:style style:name="T161_5" style:family="text">
      <style:text-properties fo:color="#000000" style:font-name-asian="Arial" style:font-name-complex="Arial"/>
    </style:style>
    <style:style style:name="T161_6" style:family="text">
      <style:text-properties fo:color="#000000" style:font-name-asian="Arial" style:font-name-complex="Arial"/>
    </style:style>
    <style:style style:name="P162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163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3_1" style:family="text">
      <style:text-properties fo:color="#000000" style:font-name-asian="Arial" style:font-name-complex="Arial"/>
    </style:style>
    <style:style style:name="T163_2" style:family="text">
      <style:text-properties fo:color="#000000" style:font-name-asian="Arial" style:font-name-complex="Arial"/>
    </style:style>
    <style:style style:name="P164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4_1" style:family="text">
      <style:text-properties style:font-name-asian="Arial" style:font-name-complex="Arial"/>
    </style:style>
    <style:style style:name="P165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5_1" style:family="text">
      <style:text-properties style:font-name-asian="Arial" style:font-name-complex="Arial"/>
    </style:style>
    <style:style style:name="P166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6_1" style:family="text">
      <style:text-properties style:font-name-asian="Arial" style:font-name-complex="Arial"/>
    </style:style>
    <style:style style:name="T166_2" style:family="text">
      <style:text-properties style:font-name-asian="Arial" style:font-name-complex="Arial"/>
    </style:style>
    <style:style style:name="T166_3" style:family="text">
      <style:text-properties style:font-name-asian="Arial" style:font-name-complex="Arial"/>
    </style:style>
    <style:style style:name="T166_4" style:family="text">
      <style:text-properties style:font-name-asian="Arial" style:font-name-complex="Arial"/>
    </style:style>
    <style:style style:name="P167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168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8_1" style:family="text">
      <style:text-properties style:font-name-asian="Arial" style:font-name-complex="Arial"/>
    </style:style>
    <style:style style:name="T168_2" style:family="text">
      <style:text-properties style:font-name-asian="Arial" style:font-name-complex="Arial"/>
    </style:style>
    <style:style style:name="T168_3" style:family="text">
      <style:text-properties style:font-name-asian="Arial" style:font-name-complex="Arial"/>
    </style:style>
    <style:style style:name="T168_4" style:family="text">
      <style:text-properties style:font-name-asian="Arial" style:font-name-complex="Arial"/>
    </style:style>
    <style:style style:name="P169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69_1" style:family="text">
      <style:text-properties style:font-name-asian="Arial" style:font-name-complex="Arial"/>
    </style:style>
    <style:style style:name="T169_2" style:family="text">
      <style:text-properties style:font-name-asian="Arial" style:font-name-complex="Arial"/>
    </style:style>
    <style:style style:name="T169_3" style:family="text">
      <style:text-properties style:font-name-asian="Arial" style:font-name-complex="Arial"/>
    </style:style>
    <style:style style:name="P170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0_1" style:family="text">
      <style:text-properties style:font-name-asian="Arial" style:font-name-complex="Arial"/>
    </style:style>
    <style:style style:name="T170_2" style:family="text">
      <style:text-properties style:font-name-asian="Arial" style:font-name-complex="Arial"/>
    </style:style>
    <style:style style:name="T170_3" style:family="text">
      <style:text-properties style:font-name-asian="Arial" style:font-name-complex="Arial"/>
    </style:style>
    <style:style style:name="T170_4" style:family="text">
      <style:text-properties style:font-name-asian="Arial" style:font-name-complex="Arial"/>
    </style:style>
    <style:style style:name="T170_5" style:family="text">
      <style:text-properties style:font-name-asian="Arial" style:font-name-complex="Arial"/>
    </style:style>
    <style:style style:name="T170_6" style:family="text">
      <style:text-properties style:font-name-asian="Arial" style:font-name-complex="Arial"/>
    </style:style>
    <style:style style:name="T170_7" style:family="text">
      <style:text-properties style:font-name-asian="Arial" style:font-name-complex="Arial"/>
    </style:style>
    <style:style style:name="T170_8" style:family="text">
      <style:text-properties style:font-name-asian="Arial" style:font-name-complex="Arial"/>
    </style:style>
    <style:style style:name="P171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1_1" style:family="text">
      <style:text-properties style:font-name-asian="Arial" style:font-name-complex="Arial"/>
    </style:style>
    <style:style style:name="T171_2" style:family="text">
      <style:text-properties style:font-name-asian="Arial" style:font-name-complex="Arial"/>
    </style:style>
    <style:style style:name="T171_3" style:family="text">
      <style:text-properties style:font-name-asian="Arial" style:font-name-complex="Arial"/>
    </style:style>
    <style:style style:name="T171_4" style:family="text">
      <style:text-properties style:font-name-asian="Arial" style:font-name-complex="Arial"/>
    </style:style>
    <style:style style:name="T171_5" style:family="text">
      <style:text-properties style:font-name-asian="Arial" style:font-name-complex="Arial"/>
    </style:style>
    <style:style style:name="P172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2_1" style:family="text">
      <style:text-properties style:font-name-asian="Arial" style:font-name-complex="Arial"/>
    </style:style>
    <style:style style:name="T172_2" style:family="text">
      <style:text-properties style:font-name-asian="Arial" style:font-name-complex="Arial"/>
    </style:style>
    <style:style style:name="T172_3" style:family="text">
      <style:text-properties style:font-name-asian="Arial" style:font-name-complex="Arial"/>
    </style:style>
    <style:style style:name="T172_4" style:family="text">
      <style:text-properties style:font-name-asian="Arial" style:font-name-complex="Arial"/>
    </style:style>
    <style:style style:name="T172_5" style:family="text">
      <style:text-properties style:font-name-asian="Arial" style:font-name-complex="Arial"/>
    </style:style>
    <style:style style:name="T172_6" style:family="text">
      <style:text-properties style:font-name-asian="Arial" style:font-name-complex="Arial"/>
    </style:style>
    <style:style style:name="T172_7" style:family="text">
      <style:text-properties style:font-name-asian="Arial" style:font-name-complex="Arial"/>
    </style:style>
    <style:style style:name="T172_8" style:family="text">
      <style:text-properties style:font-name-asian="Arial" style:font-name-complex="Arial"/>
    </style:style>
    <style:style style:name="P173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3_1" style:family="text">
      <style:text-properties style:font-name-asian="Arial" style:font-name-complex="Arial"/>
    </style:style>
    <style:style style:name="P174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175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5_1" style:family="text">
      <style:text-properties style:font-name-asian="Arial" style:font-name-complex="Arial"/>
    </style:style>
    <style:style style:name="P176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6_1" style:family="text">
      <style:text-properties style:font-name-asian="Arial" style:font-name-complex="Arial"/>
    </style:style>
    <style:style style:name="T176_2" style:family="text">
      <style:text-properties style:font-name-asian="Arial" style:font-name-complex="Arial"/>
    </style:style>
    <style:style style:name="T176_3" style:family="text">
      <style:text-properties style:font-name-asian="Arial" style:font-name-complex="Arial"/>
    </style:style>
    <style:style style:name="T176_4" style:family="text">
      <style:text-properties style:font-name-asian="Arial" style:font-name-complex="Arial"/>
    </style:style>
    <style:style style:name="T176_5" style:family="text">
      <style:text-properties style:font-name-asian="Arial" style:font-name-complex="Arial"/>
    </style:style>
    <style:style style:name="T176_6" style:family="text">
      <style:text-properties style:font-name-asian="Arial" style:font-name-complex="Arial"/>
    </style:style>
    <style:style style:name="T176_7" style:family="text">
      <style:text-properties style:font-name-asian="Arial" style:font-name-complex="Arial"/>
    </style:style>
    <style:style style:name="T176_8" style:family="text">
      <style:text-properties style:font-name-asian="Arial" style:font-name-complex="Arial"/>
    </style:style>
    <style:style style:name="T176_9" style:family="text">
      <style:text-properties style:font-name-asian="Arial" style:font-name-complex="Arial"/>
    </style:style>
    <style:style style:name="T176_10" style:family="text">
      <style:text-properties style:font-name-asian="Arial" style:font-name-complex="Arial"/>
    </style:style>
    <style:style style:name="T176_11" style:family="text">
      <style:text-properties style:font-name-asian="Arial" style:font-name-complex="Arial"/>
    </style:style>
    <style:style style:name="P177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7_1" style:family="text">
      <style:text-properties style:font-name-asian="Arial" style:font-name-complex="Arial"/>
    </style:style>
    <style:style style:name="T177_2" style:family="text">
      <style:text-properties style:font-name-asian="Arial" style:font-name-complex="Arial"/>
    </style:style>
    <style:style style:name="T177_3" style:family="text">
      <style:text-properties style:font-name-asian="Arial" style:font-name-complex="Arial"/>
    </style:style>
    <style:style style:name="T177_4" style:family="text">
      <style:text-properties style:font-name-asian="Arial" style:font-name-complex="Arial"/>
    </style:style>
    <style:style style:name="P178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8_1" style:family="text">
      <style:text-properties style:font-name-asian="Arial" style:font-name-complex="Arial"/>
    </style:style>
    <style:style style:name="T178_2" style:family="text">
      <style:text-properties style:font-name-asian="Arial" style:font-name-complex="Arial"/>
    </style:style>
    <style:style style:name="T178_3" style:family="text">
      <style:text-properties style:font-name-asian="Arial" style:font-name-complex="Arial"/>
    </style:style>
    <style:style style:name="T178_4" style:family="text">
      <style:text-properties style:font-name-asian="Arial" style:font-name-complex="Arial"/>
    </style:style>
    <style:style style:name="T178_5" style:family="text">
      <style:text-properties style:font-name-asian="Arial" style:font-name-complex="Arial"/>
    </style:style>
    <style:style style:name="T178_6" style:family="text">
      <style:text-properties style:font-name-asian="Arial" style:font-name-complex="Arial"/>
    </style:style>
    <style:style style:name="P179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79_1" style:family="text">
      <style:text-properties style:font-name-asian="Arial" style:font-name-complex="Arial"/>
    </style:style>
    <style:style style:name="T179_2" style:family="text">
      <style:text-properties style:font-name-asian="Arial" style:font-name-complex="Arial"/>
    </style:style>
    <style:style style:name="T179_3" style:family="text">
      <style:text-properties style:font-name-asian="Arial" style:font-name-complex="Arial"/>
    </style:style>
    <style:style style:name="T179_4" style:family="text">
      <style:text-properties style:font-name-asian="Arial" style:font-name-complex="Arial"/>
    </style:style>
    <style:style style:name="T179_5" style:family="text">
      <style:text-properties style:font-name-asian="Arial" style:font-name-complex="Arial"/>
    </style:style>
    <style:style style:name="T179_6" style:family="text">
      <style:text-properties style:font-name-asian="Arial" style:font-name-complex="Arial"/>
    </style:style>
    <style:style style:name="T179_7" style:family="text">
      <style:text-properties style:font-name-asian="Arial" style:font-name-complex="Arial"/>
    </style:style>
    <style:style style:name="T179_8" style:family="text">
      <style:text-properties style:font-name-asian="Arial" style:font-name-complex="Arial"/>
    </style:style>
    <style:style style:name="P180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181" style:family="paragraph" style:parent-style-name="Heading_20_1">
      <style:paragraph-properties fo:line-height="115%"/>
    </style:style>
    <style:style style:name="T181_1" style:family="text">
      <style:text-properties style:font-name-asian="Arial"/>
    </style:style>
    <style:style style:name="P182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82_1" style:family="text">
      <style:text-properties style:font-name-asian="Arial" style:font-name-complex="Arial"/>
    </style:style>
    <style:style style:name="P183" style:family="paragraph" style:parent-style-name="List_20_Paragraph">
      <style:paragraph-properties fo:text-align="justify" fo:line-height="115%"/>
    </style:style>
    <style:style style:name="T183_1" style:family="text">
      <style:text-properties fo:color="#000000" style:font-name-asian="Arial" style:font-name-complex="Arial" fo:font-weight="bold" style:font-weight-asian="bold" style:font-weight-complex="bold"/>
    </style:style>
    <style:style style:name="T183_2" style:family="text">
      <style:text-properties fo:color="#000000" style:font-name-asian="Arial" style:font-name-complex="Arial"/>
    </style:style>
    <style:style style:name="T183_3" style:family="text" style:parent-style-name="List_20_Paragraph">
      <style:text-properties fo:color="#000000" style:font-name-asian="Arial" style:font-name-complex="Arial"/>
    </style:style>
    <style:style style:name="P184" style:family="paragraph" style:parent-style-name="Footnote_20_text"/>
    <style:style style:name="T184_1" style:family="text"/>
    <style:style style:name="T184_2" style:family="text"/>
    <style:style style:name="T184_3" style:family="text" style:parent-style-name="Internet_20_link"/>
    <style:style style:name="T184_4" style:family="text"/>
    <style:style style:name="T184_5" style:family="text">
      <style:text-properties fo:color="#000000" style:font-name-asian="Arial" style:font-name-complex="Arial"/>
    </style:style>
    <style:style style:name="T184_6" style:family="text">
      <style:text-properties fo:color="#000000" style:font-name-asian="Arial" style:font-name-complex="Arial"/>
    </style:style>
    <style:style style:name="T184_7" style:family="text">
      <style:text-properties fo:color="#000000" style:font-name-asian="Arial" style:font-name-complex="Arial"/>
    </style:style>
    <style:style style:name="P185" style:family="paragraph" style:parent-style-name="List_20_Paragraph">
      <style:paragraph-properties fo:text-align="justify" fo:line-height="115%"/>
    </style:style>
    <style:style style:name="T185_1" style:family="text">
      <style:text-properties fo:color="#000000" style:font-name-asian="Arial" style:font-name-complex="Arial" fo:font-weight="bold" style:font-weight-asian="bold" style:font-weight-complex="bold"/>
    </style:style>
    <style:style style:name="T185_2" style:family="text">
      <style:text-properties fo:color="#000000" style:font-name-asian="Arial" style:font-name-complex="Arial"/>
    </style:style>
    <style:style style:name="T185_3" style:family="text" style:parent-style-name="List_20_Paragraph">
      <style:text-properties fo:color="#000000" style:font-name-asian="Arial" style:font-name-complex="Arial"/>
    </style:style>
    <style:style style:name="P186" style:family="paragraph" style:parent-style-name="Footnote_20_text"/>
    <style:style style:name="T186_1" style:family="text"/>
    <style:style style:name="T186_2" style:family="text"/>
    <style:style style:name="T186_3" style:family="text" style:parent-style-name="Internet_20_link"/>
    <style:style style:name="T186_4" style:family="text"/>
    <style:style style:name="T186_5" style:family="text">
      <style:text-properties fo:color="#000000" style:font-name-asian="Arial" style:font-name-complex="Arial"/>
    </style:style>
    <style:style style:name="P187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87_1" style:family="text">
      <style:text-properties style:font-name-asian="Arial" style:font-name-complex="Arial" fo:font-weight="bold" style:font-weight-asian="bold" style:font-weight-complex="bold"/>
    </style:style>
    <style:style style:name="T187_2" style:family="text">
      <style:text-properties style:font-name-asian="Arial" style:font-name-complex="Arial" fo:font-weight="bold" style:font-weight-asian="bold" style:font-weight-complex="bold"/>
    </style:style>
    <style:style style:name="T187_3" style:family="text">
      <style:text-properties style:font-name-asian="Arial" style:font-name-complex="Arial"/>
    </style:style>
    <style:style style:name="T187_4" style:family="text">
      <style:text-properties style:font-name-asian="Arial" style:font-name-complex="Arial"/>
    </style:style>
    <style:style style:name="T187_5" style:family="text">
      <style:text-properties style:font-name-asian="Arial" style:font-name-complex="Arial"/>
    </style:style>
    <style:style style:name="P188" style:family="paragraph" style:parent-style-name="List_20_Paragraph">
      <style:paragraph-properties fo:text-align="justify" fo:line-height="115%"/>
    </style:style>
    <style:style style:name="T188_1" style:family="text">
      <style:text-properties fo:color="#000000" style:font-name-asian="Arial" style:font-name-complex="Arial" fo:font-weight="bold" style:font-weight-asian="bold" style:font-weight-complex="bold"/>
    </style:style>
    <style:style style:name="T188_2" style:family="text">
      <style:text-properties fo:color="#000000" style:font-name-asian="Arial" style:font-name-complex="Arial" fo:font-weight="bold" style:font-weight-asian="bold" style:font-weight-complex="bold"/>
    </style:style>
    <style:style style:name="T188_3" style:family="text">
      <style:text-properties fo:color="#000000" style:font-name-asian="Arial" style:font-name-complex="Arial"/>
    </style:style>
    <style:style style:name="T188_4" style:family="text">
      <style:text-properties fo:color="#000000" style:font-name-asian="Arial" style:font-name-complex="Arial"/>
    </style:style>
    <style:style style:name="T188_5" style:family="text"/>
    <style:style style:name="T188_6" style:family="text" style:parent-style-name="List_20_Paragraph"/>
    <style:style style:name="P189" style:family="paragraph" style:parent-style-name="Footnote_20_text"/>
    <style:style style:name="T189_1" style:family="text"/>
    <style:style style:name="P190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90_1" style:family="text">
      <style:text-properties fo:color="#000000" style:font-name-asian="Arial" style:font-name-complex="Arial" fo:font-weight="bold" style:font-weight-asian="bold" style:font-weight-complex="bold"/>
    </style:style>
    <style:style style:name="T190_2" style:family="text">
      <style:text-properties fo:color="#000000" style:font-name-asian="Arial" style:font-name-complex="Arial"/>
    </style:style>
    <style:style style:name="T190_3" style:family="text">
      <style:text-properties fo:color="#000000" style:font-name-asian="Arial" style:font-name-complex="Arial"/>
    </style:style>
    <style:style style:name="T190_4" style:family="text">
      <style:text-properties fo:color="#000000" style:font-name-asian="Arial" style:font-name-complex="Arial"/>
    </style:style>
    <style:style style:name="P191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91_1" style:family="text">
      <style:text-properties fo:color="#000000" style:font-name-asian="Arial" style:font-name-complex="Arial" fo:font-weight="bold" style:font-weight-asian="bold" style:font-weight-complex="bold"/>
    </style:style>
    <style:style style:name="T191_2" style:family="text">
      <style:text-properties fo:color="#000000" style:font-name-asian="Arial" style:font-name-complex="Arial"/>
    </style:style>
    <style:style style:name="T191_3" style:family="text">
      <style:text-properties fo:color="#000000" style:font-name-asian="Arial" style:font-name-complex="Arial"/>
    </style:style>
    <style:style style:name="T191_4" style:family="text">
      <style:text-properties fo:color="#000000" style:font-name-asian="Arial" style:font-name-complex="Arial"/>
    </style:style>
    <style:style style:name="P192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192_1" style:family="text">
      <style:text-properties fo:color="#000000" style:font-name-asian="Arial" style:font-name-complex="Arial" fo:font-weight="bold" style:font-weight-asian="bold" style:font-weight-complex="bold"/>
    </style:style>
    <style:style style:name="T192_2" style:family="text">
      <style:text-properties fo:color="#000000" style:font-name-asian="Arial" style:font-name-complex="Arial"/>
    </style:style>
    <style:style style:name="T192_3" style:family="text">
      <style:text-properties fo:color="#000000" style:font-name-asian="Arial" style:font-name-complex="Arial"/>
    </style:style>
    <style:style style:name="T192_4" style:family="text">
      <style:text-properties fo:color="#000000" style:font-name-asian="Arial" style:font-name-complex="Arial"/>
    </style:style>
    <style:style style:name="T192_5" style:family="text">
      <style:text-properties fo:color="#000000" style:font-name-asian="Arial" style:font-name-complex="Arial"/>
    </style:style>
    <style:style style:name="T192_6" style:family="text">
      <style:text-properties fo:color="#000000" style:font-name-asian="Arial" style:font-name-complex="Arial"/>
    </style:style>
    <style:style style:name="T192_7" style:family="text">
      <style:text-properties fo:color="#000000" style:font-name-asian="Arial" style:font-name-complex="Arial"/>
    </style:style>
    <style:style style:name="P193" style:family="paragraph" style:parent-style-name="Normal">
      <style:paragraph-properties fo:break-before="page"/>
    </style:style>
    <style:style style:name="P194" style:family="paragraph" style:parent-style-name="Heading_20_1">
      <style:paragraph-properties fo:line-height="115%"/>
    </style:style>
    <style:style style:name="T194_1" style:family="text">
      <style:text-properties style:font-name-asian="Arial"/>
    </style:style>
    <style:style style:name="P195" style:family="paragraph" style:parent-style-name="Heading_20_unnumbered">
      <style:paragraph-properties fo:line-height="115%"/>
      <style:text-properties style:font-name-asian="Arial"/>
    </style:style>
    <style:style style:name="P196" style:family="paragraph" style:parent-style-name="Caption">
      <style:paragraph-properties fo:line-height="115%" fo:margin-bottom="0cm"/>
    </style:style>
    <style:style style:name="T196_1" style:family="text">
      <style:text-properties style:font-name-asian="Arial" fo:font-weight="bold" style:font-weight-asian="bold" style:font-weight-complex="bold"/>
    </style:style>
    <style:style style:name="T196_2" style:family="text">
      <style:text-properties style:font-name-asian="Arial" fo:font-weight="bold" style:font-weight-asian="bold" style:font-weight-complex="bold"/>
    </style:style>
    <style:style style:name="T196_3" style:family="text">
      <style:text-properties style:font-name-asian="Arial" fo:font-weight="bold" style:font-weight-asian="bold" style:font-weight-complex="bold"/>
    </style:style>
    <style:style style:name="Table3" style:family="table">
      <style:table-properties table:align="center" style:width="17.965cm" fo:margin-left="0.247cm"/>
    </style:style>
    <style:style style:name="Column5" style:family="table-column">
      <style:table-column-properties style:column-width="2.487cm" style:use-optimal-column-width="false"/>
    </style:style>
    <style:style style:name="Column6" style:family="table-column">
      <style:table-column-properties style:column-width="15.478cm" style:use-optimal-column-width="false"/>
    </style:style>
    <style:style style:name="Row13" style:family="table-row">
      <style:table-row-properties style:min-row-height="0.529cm" style:use-optimal-row-height="false"/>
    </style:style>
    <style:style style:name="Cell2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7" style:family="paragraph" style:parent-style-name="Normal">
      <style:paragraph-properties fo:line-height="115%"/>
    </style:style>
    <style:style style:name="T197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P198" style:family="paragraph" style:parent-style-name="Normal">
      <style:paragraph-properties fo:line-height="115%"/>
    </style:style>
    <style:style style:name="T19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Cell24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9" style:family="paragraph" style:parent-style-name="Normal">
      <style:paragraph-properties fo:line-height="115%"/>
    </style:style>
    <style:style style:name="T1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19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19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199_4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200" style:family="paragraph" style:parent-style-name="Footnote_20_text"/>
    <style:style style:name="T200_1" style:family="text"/>
    <style:style style:name="T200_2" style:family="text"/>
    <style:style style:name="T200_3" style:family="text" style:parent-style-name="Internet_20_link"/>
    <style:style style:name="T20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0_5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201" style:family="paragraph" style:parent-style-name="Footnote_20_text"/>
    <style:style style:name="T201_1" style:family="text"/>
    <style:style style:name="T201_2" style:family="text"/>
    <style:style style:name="T201_3" style:family="text" style:parent-style-name="Internet_20_link"/>
    <style:style style:name="T201_4" style:family="text"/>
    <style:style style:name="T201_5" style:family="text">
      <style:text-properties fo:font-style="italic" style:font-style-asian="italic"/>
    </style:style>
    <style:style style:name="T201_6" style:family="text"/>
    <style:style style:name="T201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1_8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202" style:family="paragraph" style:parent-style-name="Footnote_20_text"/>
    <style:style style:name="T202_1" style:family="text"/>
    <style:style style:name="T202_2" style:family="text">
      <style:text-properties fo:font-style="italic" style:font-style-asian="italic"/>
    </style:style>
    <style:style style:name="T202_3" style:family="text"/>
    <style:style style:name="T202_4" style:family="text"/>
    <style:style style:name="T202_5" style:family="text" style:parent-style-name="Internet_20_link"/>
    <style:style style:name="T202_6" style:family="text"/>
    <style:style style:name="T202_7" style:family="text">
      <style:text-properties fo:font-style="italic" style:font-style-asian="italic"/>
    </style:style>
    <style:style style:name="T202_8" style:family="text"/>
    <style:style style:name="T202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2_10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203" style:family="paragraph" style:parent-style-name="Footnote_20_text"/>
    <style:style style:name="T203_1" style:family="text"/>
    <style:style style:name="T203_2" style:family="text">
      <style:text-properties fo:font-style="italic" style:font-style-asian="italic"/>
    </style:style>
    <style:style style:name="T203_3" style:family="text"/>
    <style:style style:name="T203_4" style:family="text"/>
    <style:style style:name="T203_5" style:family="text" style:parent-style-name="Internet_20_link"/>
    <style:style style:name="T203_6" style:family="text" style:parent-style-name="Internet_20_link">
      <style:text-properties style:font-name="Cambria Math" style:font-name-complex="Cambria Math"/>
    </style:style>
    <style:style style:name="T203_7" style:family="text" style:parent-style-name="Internet_20_link"/>
    <style:style style:name="T203_8" style:family="text"/>
    <style:style style:name="T203_9" style:family="text">
      <style:text-properties fo:font-style="italic" style:font-style-asian="italic"/>
    </style:style>
    <style:style style:name="T203_10" style:family="text"/>
    <style:style style:name="T203_1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T203_1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 style:font-weight-complex="bold"/>
    </style:style>
    <style:style style:name="Row14" style:family="table-row">
      <style:table-row-properties style:min-row-height="0.529cm" style:use-optimal-row-height="false"/>
    </style:style>
    <style:style style:name="Cell2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4" style:family="paragraph" style:parent-style-name="Normal">
      <style:paragraph-properties fo:line-height="115%"/>
    </style:style>
    <style:style style:name="T204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5" style:family="paragraph" style:parent-style-name="Normal">
      <style:paragraph-properties fo:line-height="115%"/>
    </style:style>
    <style:style style:name="T2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529cm" style:use-optimal-row-height="false"/>
    </style:style>
    <style:style style:name="Cell2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6" style:family="paragraph" style:parent-style-name="Normal">
      <style:paragraph-properties fo:line-height="115%"/>
    </style:style>
    <style:style style:name="T206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7" style:family="paragraph" style:parent-style-name="Normal">
      <style:paragraph-properties fo:line-height="115%"/>
    </style:style>
    <style:style style:name="T2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0.529cm" style:use-optimal-row-height="false"/>
    </style:style>
    <style:style style:name="Cell2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8" style:family="paragraph" style:parent-style-name="Normal">
      <style:paragraph-properties fo:line-height="115%"/>
    </style:style>
    <style:style style:name="T20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09" style:family="paragraph" style:parent-style-name="Normal">
      <style:paragraph-properties fo:line-height="115%"/>
    </style:style>
    <style:style style:name="T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09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0.529cm" style:use-optimal-row-height="false"/>
    </style:style>
    <style:style style:name="Cell3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0" style:family="paragraph" style:parent-style-name="Normal">
      <style:paragraph-properties fo:line-height="115%"/>
    </style:style>
    <style:style style:name="T21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T210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1" style:family="paragraph" style:parent-style-name="Normal">
      <style:paragraph-properties fo:line-height="115%"/>
    </style:style>
    <style:style style:name="T2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529cm" style:use-optimal-row-height="false"/>
    </style:style>
    <style:style style:name="Cell3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2" style:family="paragraph" style:parent-style-name="Normal">
      <style:paragraph-properties fo:line-height="115%"/>
    </style:style>
    <style:style style:name="T212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3" style:family="paragraph" style:parent-style-name="Normal">
      <style:paragraph-properties fo:line-height="115%"/>
    </style:style>
    <style:style style:name="T2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3_4" style:family="text" style:parent-style-name="Normal">
      <style:text-properties fo:font-size="10pt" style:font-name-asian="Arial" style:font-size-asian="10pt" style:font-name-complex="Arial" style:font-size-complex="10pt"/>
    </style:style>
    <style:style style:name="P214" style:family="paragraph" style:parent-style-name="Footnote_20_text"/>
    <style:style style:name="T214_1" style:family="text"/>
    <style:style style:name="T214_2" style:family="text"/>
    <style:style style:name="T214_3" style:family="text"/>
    <style:style style:name="T214_4" style:family="text" style:parent-style-name="Internet_20_link"/>
    <style:style style:name="T214_5" style:family="text" style:parent-style-name="Internet_20_link"/>
    <style:style style:name="T214_6" style:family="text" style:parent-style-name="Internet_20_link"/>
    <style:style style:name="T214_7" style:family="text" style:parent-style-name="Internet_20_link"/>
    <style:style style:name="T214_8" style:family="text" style:parent-style-name="Internet_20_link"/>
    <style:style style:name="T214_9" style:family="text" style:parent-style-name="Internet_20_link"/>
    <style:style style:name="T214_10" style:family="text" style:parent-style-name="Internet_20_link"/>
    <style:style style:name="T214_11" style:family="text" style:parent-style-name="Internet_20_link"/>
    <style:style style:name="T214_12" style:family="text"/>
    <style:style style:name="T214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4_2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529cm" style:use-optimal-row-height="false"/>
    </style:style>
    <style:style style:name="Cell3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5" style:family="paragraph" style:parent-style-name="Normal">
      <style:paragraph-properties fo:line-height="115%"/>
    </style:style>
    <style:style style:name="T215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6" style:family="paragraph" style:parent-style-name="Normal">
      <style:paragraph-properties fo:line-height="115%"/>
    </style:style>
    <style:style style:name="T2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1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>
      <style:table-row-properties style:min-row-height="0.529cm" style:use-optimal-row-height="false"/>
    </style:style>
    <style:style style:name="Cell3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7" style:family="paragraph" style:parent-style-name="Normal">
      <style:paragraph-properties fo:line-height="115%"/>
    </style:style>
    <style:style style:name="T217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18" style:family="paragraph" style:parent-style-name="Normal">
      <style:paragraph-properties fo:line-height="115%"/>
    </style:style>
    <style:style style:name="T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19" style:family="paragraph" style:parent-style-name="Normal">
      <style:paragraph-properties fo:line-height="115%"/>
      <style:text-properties fo:background-color="#c0c0c0" fo:font-style="italic" style:font-style-asian="italic" style:font-style-complex="italic" fo:font-size="16pt" style:font-size-asian="16pt" style:font-size-complex="16pt" fo:font-weight="bold" style:font-weight-asian="bold"/>
    </style:style>
    <style:style style:name="P220" style:family="paragraph" style:parent-style-name="Normal">
      <style:paragraph-properties fo:break-before="page" fo:line-height="115%"/>
    </style:style>
    <style:style style:name="P221" style:family="paragraph" style:parent-style-name="Heading_20_2">
      <style:paragraph-properties fo:background-color="#c6d9f1" fo:line-height="115%" fo:padding-top="0.035cm" fo:border-top="#000000 0.018cm solid" fo:margin-top="0.071cm" fo:padding-bottom="0.035cm" fo:border-bottom="#000000 0.018cm solid" fo:margin-bottom="0cm" fo:padding-left="0.141cm" fo:border-left="#000000 0.018cm solid" fo:margin-left="0.002cm" fo:padding-right="0.141cm" fo:border-right="#000000 0.018cm solid"/>
    </style:style>
    <style:style style:name="T221_1" style:family="text">
      <style:text-properties fo:font-style="normal" style:font-style-asian="normal" style:font-style-complex="normal" fo:font-size="16pt" style:font-size-asian="16pt" style:font-size-complex="16pt"/>
    </style:style>
    <style:style style:name="T221_2" style:family="text">
      <style:text-properties fo:font-style="normal" style:font-style-asian="normal" style:font-style-complex="normal" fo:font-size="16pt" style:font-size-asian="16pt" style:font-size-complex="16pt" fo:font-weight="normal" style:font-weight-asian="normal" style:font-weight-complex="normal"/>
    </style:style>
    <style:style style:name="T221_3" style:family="text">
      <style:text-properties fo:font-style="normal" style:font-style-asian="normal" fo:font-size="16pt" style:font-size-asian="16pt" style:font-size-complex="16pt"/>
    </style:style>
    <style:style style:name="T221_4" style:family="text">
      <style:text-properties fo:font-style="normal" style:font-style-asian="normal" fo:font-size="16pt" style:font-size-asian="16pt" style:font-size-complex="16pt"/>
    </style:style>
    <style:style style:name="P222" style:family="paragraph" style:parent-style-name="Heading_20_1">
      <style:paragraph-properties fo:line-height="115%"/>
    </style:style>
    <style:style style:name="T222_1" style:family="text">
      <style:text-properties style:font-name-asian="Arial"/>
    </style:style>
    <style:style style:name="P223" style:family="paragraph" style:parent-style-name="List_20_Paragraph">
      <style:paragraph-properties fo:line-height="115%"/>
    </style:style>
    <style:style style:name="T223_1" style:family="text">
      <style:text-properties style:font-name-asian="Arial" style:font-name-complex="Arial"/>
    </style:style>
    <style:style style:name="T223_2" style:family="text">
      <style:text-properties style:font-name-asian="Arial" style:font-name-complex="Arial"/>
    </style:style>
    <style:style style:name="T223_3" style:family="text">
      <style:text-properties style:font-name-asian="Arial" style:font-name-complex="Arial"/>
    </style:style>
    <style:style style:name="T223_4" style:family="text">
      <style:text-properties style:font-name-asian="Arial" style:font-name-complex="Arial"/>
    </style:style>
    <style:style style:name="T223_5" style:family="text">
      <style:text-properties style:font-name-asian="Arial" style:font-name-complex="Arial"/>
    </style:style>
    <style:style style:name="T223_6" style:family="text">
      <style:text-properties style:font-name-asian="Arial" style:font-name-complex="Arial"/>
    </style:style>
    <style:style style:name="T223_7" style:family="text">
      <style:text-properties style:font-name-asian="Arial" style:font-name-complex="Arial"/>
    </style:style>
    <style:style style:name="T223_8" style:family="text">
      <style:text-properties style:font-name-asian="Arial" style:font-name-complex="Arial"/>
    </style:style>
    <style:style style:name="T223_9" style:family="text">
      <style:text-properties style:font-name-asian="Arial" style:font-name-complex="Arial"/>
    </style:style>
    <style:style style:name="T223_10" style:family="text">
      <style:text-properties style:font-name-asian="Arial" style:font-name-complex="Arial"/>
    </style:style>
    <style:style style:name="T223_11" style:family="text">
      <style:text-properties style:font-name-asian="Arial" style:font-name-complex="Arial"/>
    </style:style>
    <style:style style:name="T223_12" style:family="text">
      <style:text-properties style:font-name-asian="Arial" style:font-name-complex="Arial"/>
    </style:style>
    <style:style style:name="T223_13" style:family="text">
      <style:text-properties style:font-name-asian="Arial" style:font-name-complex="Arial"/>
    </style:style>
    <style:style style:name="P224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225" style:family="paragraph" style:parent-style-name="List_20_Paragraph">
      <style:paragraph-properties fo:line-height="115%"/>
    </style:style>
    <style:style style:name="T225_1" style:family="text">
      <style:text-properties style:font-name-asian="Arial" style:font-name-complex="Arial"/>
    </style:style>
    <style:style style:name="P226" style:family="paragraph" style:parent-style-name="List_20_Paragraph">
      <style:paragraph-properties fo:line-height="115%" fo:margin-top="0.071cm"/>
    </style:style>
    <style:style style:name="T226_1" style:family="text">
      <style:text-properties fo:color="#000000" style:font-name-asian="Arial" style:font-name-complex="Arial" fo:font-weight="bold" style:font-weight-asian="bold" style:font-weight-complex="bold"/>
    </style:style>
    <style:style style:name="T226_2" style:family="text">
      <style:text-properties fo:color="#000000" style:font-name-asian="Arial" style:font-name-complex="Arial"/>
    </style:style>
    <style:style style:name="T226_3" style:family="text">
      <style:text-properties style:font-name-asian="Arial" style:font-name-complex="Arial"/>
    </style:style>
    <style:style style:name="T226_4" style:family="text">
      <style:text-properties style:font-name-asian="Arial" style:font-name-complex="Arial"/>
    </style:style>
    <style:style style:name="T226_5" style:family="text">
      <style:text-properties style:font-name-asian="Arial" style:font-name-complex="Arial"/>
    </style:style>
    <style:style style:name="P227" style:family="paragraph" style:parent-style-name="List_20_Paragraph">
      <style:paragraph-properties fo:line-height="115%" fo:margin-top="0.071cm"/>
    </style:style>
    <style:style style:name="T227_1" style:family="text">
      <style:text-properties fo:color="#000000" style:font-name-asian="Arial" style:font-name-complex="Arial" fo:font-weight="bold" style:font-weight-asian="bold" style:font-weight-complex="bold"/>
    </style:style>
    <style:style style:name="T227_2" style:family="text">
      <style:text-properties fo:color="#000000" style:font-name-asian="Arial" style:font-name-complex="Arial"/>
    </style:style>
    <style:style style:name="T227_3" style:family="text">
      <style:text-properties fo:color="#000000" style:font-name-asian="Arial" style:font-name-complex="Arial"/>
    </style:style>
    <style:style style:name="T227_4" style:family="text">
      <style:text-properties fo:color="#000000" style:font-name-asian="Arial" style:font-name-complex="Arial"/>
    </style:style>
    <style:style style:name="T227_5" style:family="text">
      <style:text-properties fo:color="#000000" style:font-name-asian="Arial" style:font-name-complex="Arial"/>
    </style:style>
    <style:style style:name="T227_6" style:family="text">
      <style:text-properties style:font-name-asian="Arial" style:font-name-complex="Arial"/>
    </style:style>
    <style:style style:name="T227_7" style:family="text">
      <style:text-properties style:font-name-asian="Arial" style:font-name-complex="Arial"/>
    </style:style>
    <style:style style:name="T227_8" style:family="text">
      <style:text-properties style:font-name-asian="Arial" style:font-name-complex="Arial"/>
    </style:style>
    <style:style style:name="T227_9" style:family="text">
      <style:text-properties style:font-name-asian="Arial" style:font-name-complex="Arial"/>
    </style:style>
    <style:style style:name="T227_10" style:family="text">
      <style:text-properties style:font-name-asian="Arial" style:font-name-complex="Arial"/>
    </style:style>
    <style:style style:name="T227_11" style:family="text">
      <style:text-properties style:font-name-asian="Arial" style:font-name-complex="Arial"/>
    </style:style>
    <style:style style:name="T227_12" style:family="text">
      <style:text-properties fo:color="#000000" style:font-name-asian="Arial" style:font-name-complex="Arial"/>
    </style:style>
    <style:style style:name="P228" style:family="paragraph" style:parent-style-name="List_20_Paragraph">
      <style:paragraph-properties fo:line-height="115%" fo:margin-top="0.071cm"/>
    </style:style>
    <style:style style:name="T228_1" style:family="text">
      <style:text-properties fo:color="#000000" style:font-name-asian="Arial" style:font-name-complex="Arial" fo:font-weight="bold" style:font-weight-asian="bold" style:font-weight-complex="bold"/>
    </style:style>
    <style:style style:name="T228_2" style:family="text">
      <style:text-properties fo:color="#000000" style:font-name-asian="Arial" style:font-name-complex="Arial"/>
    </style:style>
    <style:style style:name="T228_3" style:family="text">
      <style:text-properties fo:color="#000000" style:font-name-asian="Arial" style:font-name-complex="Arial"/>
    </style:style>
    <style:style style:name="T228_4" style:family="text">
      <style:text-properties fo:color="#000000" style:font-name-asian="Arial" style:font-name-complex="Arial" fo:font-weight="bold" style:font-weight-asian="bold" style:font-weight-complex="bold"/>
    </style:style>
    <style:style style:name="T228_5" style:family="text">
      <style:text-properties fo:color="#000000" style:font-name-asian="Arial" style:font-name-complex="Arial" fo:font-weight="bold" style:font-weight-asian="bold" style:font-weight-complex="bold"/>
    </style:style>
    <style:style style:name="T228_6" style:family="text">
      <style:text-properties fo:color="#000000" style:font-name-asian="Arial" style:font-name-complex="Arial"/>
    </style:style>
    <style:style style:name="T228_7" style:family="text">
      <style:text-properties style:font-name-asian="Arial" style:font-name-complex="Arial"/>
    </style:style>
    <style:style style:name="P229" style:family="paragraph" style:parent-style-name="List_20_Paragraph">
      <style:paragraph-properties fo:line-height="115%" fo:margin-top="0.071cm"/>
    </style:style>
    <style:style style:name="T229_1" style:family="text">
      <style:text-properties style:font-name-asian="Arial" style:font-name-complex="Arial" fo:font-weight="bold" style:font-weight-asian="bold" style:font-weight-complex="bold"/>
    </style:style>
    <style:style style:name="T229_2" style:family="text">
      <style:text-properties style:font-name-asian="Arial" style:font-name-complex="Arial"/>
    </style:style>
    <style:style style:name="P230" style:family="paragraph" style:parent-style-name="List_20_Paragraph">
      <style:paragraph-properties fo:line-height="115%" fo:margin-top="0.071cm"/>
    </style:style>
    <style:style style:name="T230_1" style:family="text">
      <style:text-properties style:font-name-asian="Arial" style:font-name-complex="Arial" fo:font-weight="bold" style:font-weight-asian="bold" style:font-weight-complex="bold"/>
    </style:style>
    <style:style style:name="T230_2" style:family="text">
      <style:text-properties style:font-name-asian="Arial" style:font-name-complex="Arial"/>
    </style:style>
    <style:style style:name="P231" style:family="paragraph" style:parent-style-name="Normal">
      <style:paragraph-properties fo:line-height="115%" fo:margin-top="0.071cm"/>
      <style:text-properties fo:color="#000000" style:font-name-asian="Arial" style:font-name-complex="Arial"/>
    </style:style>
    <style:style style:name="P232" style:family="paragraph" style:parent-style-name="List_20_Paragraph">
      <style:paragraph-properties fo:line-height="115%"/>
    </style:style>
    <style:style style:name="T232_1" style:family="text">
      <style:text-properties style:font-name-asian="Arial" style:font-name-complex="Arial"/>
    </style:style>
    <style:style style:name="T232_2" style:family="text">
      <style:text-properties style:font-name-asian="Arial" style:font-name-complex="Arial"/>
    </style:style>
    <style:style style:name="T232_3" style:family="text">
      <style:text-properties style:font-name-asian="Arial" style:font-name-complex="Arial"/>
    </style:style>
    <style:style style:name="T232_4" style:family="text">
      <style:text-properties style:font-name-asian="Arial" style:font-name-complex="Arial"/>
    </style:style>
    <style:style style:name="T232_5" style:family="text">
      <style:text-properties style:font-name-asian="Arial" style:font-name-complex="Arial"/>
    </style:style>
    <style:style style:name="T232_6" style:family="text">
      <style:text-properties style:font-name-asian="Arial" style:font-name-complex="Arial"/>
    </style:style>
    <style:style style:name="T232_7" style:family="text">
      <style:text-properties style:font-name-asian="Arial" style:font-name-complex="Arial"/>
    </style:style>
    <style:style style:name="T232_8" style:family="text">
      <style:text-properties style:font-name-asian="Arial" style:font-name-complex="Arial"/>
    </style:style>
    <style:style style:name="T232_9" style:family="text">
      <style:text-properties style:font-name-asian="Arial" style:font-name-complex="Arial"/>
    </style:style>
    <style:style style:name="T232_10" style:family="text">
      <style:text-properties style:font-name-asian="Arial" style:font-name-complex="Arial"/>
    </style:style>
    <style:style style:name="T232_11" style:family="text">
      <style:text-properties style:font-name-asian="Arial" style:font-name-complex="Arial"/>
    </style:style>
    <style:style style:name="T232_12" style:family="text">
      <style:text-properties style:font-name-asian="Arial" style:font-name-complex="Arial"/>
    </style:style>
    <style:style style:name="T232_13" style:family="text">
      <style:text-properties style:font-name-asian="Arial" style:font-name-complex="Arial"/>
    </style:style>
    <style:style style:name="T232_14" style:family="text">
      <style:text-properties style:font-name-asian="Arial" style:font-name-complex="Arial"/>
    </style:style>
    <style:style style:name="P233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234" style:family="paragraph" style:parent-style-name="List_20_Paragraph">
      <style:paragraph-properties fo:line-height="115%"/>
    </style:style>
    <style:style style:name="T234_1" style:family="text">
      <style:text-properties fo:color="#000000" style:font-name-asian="Arial" style:font-name-complex="Arial"/>
    </style:style>
    <style:style style:name="T234_2" style:family="text">
      <style:text-properties style:font-name-asian="Arial" style:font-name-complex="Arial"/>
    </style:style>
    <style:style style:name="P235" style:family="paragraph" style:parent-style-name="List_20_Paragraph">
      <style:paragraph-properties fo:text-align="justify" fo:line-height="115%"/>
    </style:style>
    <style:style style:name="T235_1" style:family="text">
      <style:text-properties fo:color="#000000" style:font-name-asian="Arial" style:font-name-complex="Arial" fo:font-weight="bold" style:font-weight-asian="bold" style:font-weight-complex="bold"/>
    </style:style>
    <style:style style:name="T235_2" style:family="text">
      <style:text-properties fo:color="#000000" style:font-name-asian="Arial" style:font-name-complex="Arial"/>
    </style:style>
    <style:style style:name="T235_3" style:family="text">
      <style:text-properties fo:color="#000000" style:font-name-asian="Arial" style:font-name-complex="Arial"/>
    </style:style>
    <style:style style:name="T235_4" style:family="text">
      <style:text-properties fo:color="#000000" style:font-name-asian="Arial" style:font-name-complex="Arial"/>
    </style:style>
    <style:style style:name="T235_5" style:family="text">
      <style:text-properties fo:color="#000000" style:font-name-asian="Arial" style:font-name-complex="Arial"/>
    </style:style>
    <style:style style:name="T235_6" style:family="text">
      <style:text-properties fo:color="#000000" style:font-name-asian="Arial" style:font-name-complex="Arial"/>
    </style:style>
    <style:style style:name="T235_7" style:family="text">
      <style:text-properties fo:color="#000000" style:font-name-asian="Arial" style:font-name-complex="Arial"/>
    </style:style>
    <style:style style:name="T235_8" style:family="text">
      <style:text-properties fo:color="#000000" style:font-name-asian="Arial" style:font-name-complex="Arial"/>
    </style:style>
    <style:style style:name="T235_9" style:family="text">
      <style:text-properties fo:color="#000000" style:font-name-asian="Arial" style:font-name-complex="Arial"/>
    </style:style>
    <style:style style:name="T235_10" style:family="text">
      <style:text-properties fo:color="#000000" style:font-name-asian="Arial" style:font-name-complex="Arial"/>
    </style:style>
    <style:style style:name="T235_11" style:family="text">
      <style:text-properties fo:color="#000000" style:font-name-asian="Arial" style:font-name-complex="Arial"/>
    </style:style>
    <style:style style:name="T235_12" style:family="text">
      <style:text-properties fo:color="#000000" style:font-name-asian="Arial" style:font-name-complex="Arial"/>
    </style:style>
    <style:style style:name="T235_13" style:family="text">
      <style:text-properties fo:color="#000000" style:font-name-asian="Arial" style:font-name-complex="Arial"/>
    </style:style>
    <style:style style:name="T235_14" style:family="text">
      <style:text-properties fo:color="#000000" style:font-name-asian="Arial" style:font-name-complex="Arial"/>
    </style:style>
    <style:style style:name="T235_15" style:family="text">
      <style:text-properties fo:color="#000000" style:font-name-asian="Arial" style:font-name-complex="Arial"/>
    </style:style>
    <style:style style:name="T235_16" style:family="text">
      <style:text-properties fo:color="#000000" style:font-name-asian="Arial" style:font-name-complex="Arial"/>
    </style:style>
    <style:style style:name="T235_17" style:family="text">
      <style:text-properties fo:color="#000000" style:font-name-asian="Arial" style:font-name-complex="Arial"/>
    </style:style>
    <style:style style:name="T235_18" style:family="text">
      <style:text-properties fo:color="#000000" style:font-name-asian="Arial" style:font-name-complex="Arial"/>
    </style:style>
    <style:style style:name="T235_19" style:family="text">
      <style:text-properties fo:color="#000000" style:font-name-asian="Arial" style:font-name-complex="Arial"/>
    </style:style>
    <style:style style:name="T235_20" style:family="text">
      <style:text-properties fo:color="#000000" style:font-name-asian="Arial" style:font-name-complex="Arial"/>
    </style:style>
    <style:style style:name="T235_21" style:family="text" style:parent-style-name="List_20_Paragraph">
      <style:text-properties fo:color="#000000" style:font-name-asian="Arial" style:font-name-complex="Arial"/>
    </style:style>
    <style:style style:name="P236" style:family="paragraph" style:parent-style-name="Footnote_20_text"/>
    <style:style style:name="T236_1" style:family="text"/>
    <style:style style:name="T236_2" style:family="text"/>
    <style:style style:name="T236_3" style:family="text" style:parent-style-name="Internet_20_link"/>
    <style:style style:name="T236_4" style:family="text"/>
    <style:style style:name="T236_5" style:family="text"/>
    <style:style style:name="T236_6" style:family="text"/>
    <style:style style:name="P237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37_1" style:family="text">
      <style:text-properties fo:color="#000000" style:font-name-asian="Arial" style:font-name-complex="Arial" fo:font-weight="bold" style:font-weight-asian="bold" style:font-weight-complex="bold"/>
    </style:style>
    <style:style style:name="T237_2" style:family="text">
      <style:text-properties fo:color="#000000" style:font-name-asian="Arial" style:font-name-complex="Arial"/>
    </style:style>
    <style:style style:name="P238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38_1" style:family="text">
      <style:text-properties fo:color="#000000" style:font-name-asian="Arial" style:font-name-complex="Arial" fo:font-weight="bold" style:font-weight-asian="bold" style:font-weight-complex="bold"/>
    </style:style>
    <style:style style:name="T238_2" style:family="text">
      <style:text-properties fo:color="#000000" style:font-name-asian="Arial" style:font-name-complex="Arial"/>
    </style:style>
    <style:style style:name="P239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239_1" style:family="text">
      <style:text-properties fo:color="#000000" style:font-name-asian="Arial" style:font-name-complex="Arial" fo:font-weight="bold" style:font-weight-asian="bold" style:font-weight-complex="bold"/>
    </style:style>
    <style:style style:name="T239_2" style:family="text">
      <style:text-properties fo:color="#000000" style:font-name-asian="Arial" style:font-name-complex="Arial" fo:font-weight="bold" style:font-weight-asian="bold" style:font-weight-complex="bold"/>
    </style:style>
    <style:style style:name="T239_3" style:family="text">
      <style:text-properties fo:color="#000000" style:font-name-asian="Arial" style:font-name-complex="Arial"/>
    </style:style>
    <style:style style:name="P240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40_1" style:family="text">
      <style:text-properties fo:color="#000000" style:font-name-asian="Arial" style:font-name-complex="Arial" fo:font-weight="bold" style:font-weight-asian="bold" style:font-weight-complex="bold"/>
    </style:style>
    <style:style style:name="T240_2" style:family="text">
      <style:text-properties fo:color="#000000" style:font-name-asian="Arial" style:font-name-complex="Arial"/>
    </style:style>
    <style:style style:name="P241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41_1" style:family="text">
      <style:text-properties fo:color="#000000" style:font-name-asian="Arial" style:font-name-complex="Arial" fo:font-weight="bold" style:font-weight-asian="bold" style:font-weight-complex="bold"/>
    </style:style>
    <style:style style:name="T241_2" style:family="text">
      <style:text-properties fo:color="#000000" style:font-name-asian="Arial" style:font-name-complex="Arial"/>
    </style:style>
    <style:style style:name="P242" style:family="paragraph" style:parent-style-name="Normal">
      <style:paragraph-properties fo:line-height="115%"/>
      <style:text-properties fo:font-size="11pt" style:font-size-asian="11pt" style:font-size-complex="11pt" fo:font-weight="bold" style:font-weight-asian="bold" style:font-weight-complex="bold"/>
    </style:style>
    <style:style style:name="P243" style:family="paragraph" style:parent-style-name="Caption">
      <style:paragraph-properties fo:line-height="115%" fo:margin-bottom="0cm"/>
    </style:style>
    <style:style style:name="T243_1" style:family="text">
      <style:text-properties style:font-name-asian="Arial" fo:font-weight="bold" style:font-weight-asian="bold" style:font-weight-complex="bold"/>
    </style:style>
    <style:style style:name="T243_2" style:family="text">
      <style:text-properties style:font-name-asian="Arial" fo:font-weight="bold" style:font-weight-asian="bold" style:font-weight-complex="bold"/>
    </style:style>
    <style:style style:name="T243_3" style:family="text">
      <style:text-properties style:font-name-asian="Arial" fo:font-weight="bold" style:font-weight-asian="bold" style:font-weight-complex="bold"/>
    </style:style>
    <style:style style:name="T243_4" style:family="text">
      <style:text-properties style:font-name-asian="Arial" fo:font-weight="bold" style:font-weight-asian="bold" style:font-weight-complex="bold"/>
    </style:style>
    <style:style style:name="T243_5" style:family="text">
      <style:text-properties style:font-name-asian="Arial" fo:font-weight="bold" style:font-weight-asian="bold" style:font-weight-complex="bold"/>
    </style:style>
    <style:style style:name="Table4" style:family="table">
      <style:table-properties table:align="center" style:width="16.489cm" fo:margin-left="0.986cm"/>
    </style:style>
    <style:style style:name="Column7" style:family="table-column">
      <style:table-column-properties style:column-width="0.75cm"/>
    </style:style>
    <style:style style:name="Column8" style:family="table-column">
      <style:table-column-properties style:column-width="7.237cm"/>
    </style:style>
    <style:style style:name="Column9" style:family="table-column">
      <style:table-column-properties style:column-width="8.502cm"/>
    </style:style>
    <style:style style:name="Row21" style:family="table-row">
      <style:table-row-properties style:min-row-height="0.508cm"/>
    </style:style>
    <style:style style:name="Cell3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4" style:family="paragraph" style:parent-style-name="Normal">
      <style:paragraph-properties fo:text-align="center" fo:line-height="115%"/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normal"/>
    </style:style>
    <style:style style:name="Cell4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5" style:family="paragraph" style:parent-style-name="Normal">
      <style:paragraph-properties fo:line-height="115%"/>
    </style:style>
    <style:style style:name="T245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6" style:family="paragraph" style:parent-style-name="Normal">
      <style:paragraph-properties fo:line-height="115%"/>
    </style:style>
    <style:style style:name="T24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2" style:family="table-row">
      <style:table-row-properties style:min-row-height="0.416cm"/>
    </style:style>
    <style:style style:name="Cell42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7" style:family="paragraph" style:parent-style-name="Normal">
      <style:paragraph-properties fo:text-align="center" fo:line-height="115%"/>
    </style:style>
    <style:style style:name="T247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8" style:family="paragraph" style:parent-style-name="Normal">
      <style:paragraph-properties fo:line-height="115%"/>
    </style:style>
    <style:style style:name="T2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49" style:family="paragraph" style:parent-style-name="Normal">
      <style:paragraph-properties fo:line-height="115%"/>
    </style:style>
    <style:style style:name="T2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3" style:family="table-row">
      <style:table-row-properties style:min-row-height="0.399cm"/>
    </style:style>
    <style:style style:name="Cell4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0" style:family="paragraph" style:parent-style-name="Normal">
      <style:paragraph-properties fo:text-align="center" fo:line-height="115%"/>
    </style:style>
    <style:style style:name="T250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1" style:family="paragraph" style:parent-style-name="Normal">
      <style:paragraph-properties fo:line-height="115%"/>
    </style:style>
    <style:style style:name="T2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2" style:family="paragraph" style:parent-style-name="Normal">
      <style:paragraph-properties fo:line-height="115%"/>
    </style:style>
    <style:style style:name="T2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4" style:family="table-row">
      <style:table-row-properties style:min-row-height="0.282cm"/>
    </style:style>
    <style:style style:name="Cell4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3" style:family="paragraph" style:parent-style-name="Normal">
      <style:paragraph-properties fo:text-align="center" fo:line-height="115%"/>
    </style:style>
    <style:style style:name="T253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4" style:family="paragraph" style:parent-style-name="Normal">
      <style:paragraph-properties fo:line-height="115%"/>
    </style:style>
    <style:style style:name="T2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5" style:family="paragraph" style:parent-style-name="Normal">
      <style:paragraph-properties fo:line-height="115%"/>
    </style:style>
    <style:style style:name="T2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5" style:family="table-row">
      <style:table-row-properties style:min-row-height="0.515cm"/>
    </style:style>
    <style:style style:name="Cell5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6" style:family="paragraph" style:parent-style-name="Normal">
      <style:paragraph-properties fo:text-align="center" fo:line-height="115%"/>
    </style:style>
    <style:style style:name="T25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7" style:family="paragraph" style:parent-style-name="Normal">
      <style:paragraph-properties fo:line-height="115%"/>
    </style:style>
    <style:style style:name="T2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8" style:family="paragraph" style:parent-style-name="Normal">
      <style:paragraph-properties fo:line-height="115%"/>
    </style:style>
    <style:style style:name="T2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6" style:family="table-row">
      <style:table-row-properties style:min-row-height="0.423cm"/>
    </style:style>
    <style:style style:name="Cell54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9" style:family="paragraph" style:parent-style-name="Normal">
      <style:paragraph-properties fo:text-align="center" fo:line-height="115%"/>
    </style:style>
    <style:style style:name="T259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5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0" style:family="paragraph" style:parent-style-name="Normal">
      <style:paragraph-properties fo:line-height="115%"/>
    </style:style>
    <style:style style:name="T2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1" style:family="paragraph" style:parent-style-name="Normal">
      <style:paragraph-properties fo:line-height="115%"/>
    </style:style>
    <style:style style:name="T2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7" style:family="table-row">
      <style:table-row-properties style:min-row-height="0.423cm"/>
    </style:style>
    <style:style style:name="Cell5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2" style:family="paragraph" style:parent-style-name="Normal">
      <style:paragraph-properties fo:text-align="center" fo:line-height="115%"/>
    </style:style>
    <style:style style:name="T262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3" style:family="paragraph" style:parent-style-name="Normal">
      <style:paragraph-properties fo:line-height="115%"/>
    </style:style>
    <style:style style:name="T2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4" style:family="paragraph" style:parent-style-name="Normal">
      <style:paragraph-properties fo:line-height="115%"/>
    </style:style>
    <style:style style:name="T2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8" style:family="table-row">
      <style:table-row-properties style:min-row-height="0.497cm"/>
    </style:style>
    <style:style style:name="Cell6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5" style:family="paragraph" style:parent-style-name="Normal">
      <style:paragraph-properties fo:text-align="center" fo:line-height="115%"/>
    </style:style>
    <style:style style:name="T265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6" style:family="paragraph" style:parent-style-name="Normal">
      <style:paragraph-properties fo:line-height="115%"/>
    </style:style>
    <style:style style:name="T2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7" style:family="paragraph" style:parent-style-name="Normal">
      <style:paragraph-properties fo:line-height="115%"/>
    </style:style>
    <style:style style:name="T2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9" style:family="table-row">
      <style:table-row-properties style:min-row-height="0.422cm"/>
    </style:style>
    <style:style style:name="Cell6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8" style:family="paragraph" style:parent-style-name="Normal">
      <style:paragraph-properties fo:text-align="center" fo:line-height="115%"/>
    </style:style>
    <style:style style:name="T268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6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69" style:family="paragraph" style:parent-style-name="Normal">
      <style:paragraph-properties fo:line-height="115%"/>
    </style:style>
    <style:style style:name="T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70" style:family="paragraph" style:parent-style-name="Normal">
      <style:paragraph-properties fo:line-height="115%"/>
    </style:style>
    <style:style style:name="T2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71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272" style:family="paragraph" style:parent-style-name="Normal">
      <style:paragraph-properties fo:line-height="115%"/>
    </style:style>
    <style:style style:name="T272_1" style:family="text">
      <style:text-properties fo:color="#000000" style:font-name-asian="Arial" style:font-name-complex="Arial" fo:font-weight="bold" style:font-weight-asian="bold" style:font-weight-complex="bold"/>
    </style:style>
    <style:style style:name="P273" style:family="paragraph" style:parent-style-name="List_20_Paragraph">
      <style:paragraph-properties fo:line-height="115%"/>
    </style:style>
    <style:style style:name="T273_1" style:family="text">
      <style:text-properties style:font-name-asian="Arial" style:font-name-complex="Arial"/>
    </style:style>
    <style:style style:name="T273_2" style:family="text">
      <style:text-properties style:font-name-asian="Arial" style:font-name-complex="Arial"/>
    </style:style>
    <style:style style:name="T273_3" style:family="text" style:parent-style-name="List_20_Paragraph">
      <style:text-properties style:font-name-asian="Arial" style:font-name-complex="Arial"/>
    </style:style>
    <style:style style:name="P274" style:family="paragraph" style:parent-style-name="Footnote_20_text"/>
    <style:style style:name="T274_1" style:family="text"/>
    <style:style style:name="T274_2" style:family="text"/>
    <style:style style:name="T274_3" style:family="text" style:parent-style-name="Internet_20_link"/>
    <style:style style:name="T274_4" style:family="text"/>
    <style:style style:name="T274_5" style:family="text">
      <style:text-properties style:font-name-asian="Arial" style:font-name-complex="Arial"/>
    </style:style>
    <style:style style:name="T274_6" style:family="text">
      <style:text-properties style:font-name-asian="Arial" style:font-name-complex="Arial"/>
    </style:style>
    <style:style style:name="T274_7" style:family="text">
      <style:text-properties style:font-name-asian="Arial" style:font-name-complex="Arial"/>
    </style:style>
    <style:style style:name="T274_8" style:family="text">
      <style:text-properties style:font-name-asian="Arial" style:font-name-complex="Arial"/>
    </style:style>
    <style:style style:name="T274_9" style:family="text">
      <style:text-properties style:font-name-asian="Arial" style:font-name-complex="Arial"/>
    </style:style>
    <style:style style:name="P275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276" style:family="paragraph" style:parent-style-name="List_20_Paragraph">
      <style:paragraph-properties fo:line-height="115%"/>
    </style:style>
    <style:style style:name="T276_1" style:family="text">
      <style:text-properties style:font-name-asian="Arial" style:font-name-complex="Arial"/>
    </style:style>
    <style:style style:name="T276_2" style:family="text">
      <style:text-properties style:font-name-asian="Arial" style:font-name-complex="Arial"/>
    </style:style>
    <style:style style:name="T276_3" style:family="text">
      <style:text-properties style:font-name-asian="Arial" style:font-name-complex="Arial"/>
    </style:style>
    <style:style style:name="T276_4" style:family="text">
      <style:text-properties style:font-name-asian="Arial" style:font-name-complex="Arial"/>
    </style:style>
    <style:style style:name="T276_5" style:family="text">
      <style:text-properties style:font-name-asian="Arial" style:font-name-complex="Arial"/>
    </style:style>
    <style:style style:name="T276_6" style:family="text">
      <style:text-properties style:font-name-asian="Arial" style:font-name-complex="Arial"/>
    </style:style>
    <style:style style:name="T276_7" style:family="text">
      <style:text-properties style:font-name-asian="Arial" style:font-name-complex="Arial"/>
    </style:style>
    <style:style style:name="T276_8" style:family="text">
      <style:text-properties style:font-name-asian="Arial" style:font-name-complex="Arial"/>
    </style:style>
    <style:style style:name="T276_9" style:family="text">
      <style:text-properties style:font-name-asian="Arial" style:font-name-complex="Arial"/>
    </style:style>
    <style:style style:name="T276_10" style:family="text">
      <style:text-properties style:font-name-asian="Arial" style:font-name-complex="Arial"/>
    </style:style>
    <style:style style:name="T276_11" style:family="text">
      <style:text-properties style:font-name-asian="Arial" style:font-name-complex="Arial"/>
    </style:style>
    <style:style style:name="T276_12" style:family="text">
      <style:text-properties style:font-name-asian="Arial" style:font-name-complex="Arial"/>
    </style:style>
    <style:style style:name="T276_13" style:family="text">
      <style:text-properties style:font-name-asian="Arial" style:font-name-complex="Arial"/>
    </style:style>
    <style:style style:name="T276_14" style:family="text">
      <style:text-properties style:font-name-asian="Arial" style:font-name-complex="Arial"/>
    </style:style>
    <style:style style:name="T276_15" style:family="text">
      <style:text-properties style:font-name-asian="Arial" style:font-name-complex="Arial"/>
    </style:style>
    <style:style style:name="T276_16" style:family="text">
      <style:text-properties style:font-name-asian="Arial" style:font-name-complex="Arial"/>
    </style:style>
    <style:style style:name="T276_17" style:family="text">
      <style:text-properties style:font-name-asian="Arial" style:font-name-complex="Arial"/>
    </style:style>
    <style:style style:name="P277" style:family="paragraph" style:parent-style-name="List_20_Paragraph">
      <style:paragraph-properties fo:line-height="115%"/>
      <style:text-properties style:font-name-asian="Arial" style:font-name-complex="Arial"/>
    </style:style>
    <style:style style:name="P278" style:family="paragraph" style:parent-style-name="List_20_Paragraph">
      <style:paragraph-properties fo:line-height="115%"/>
    </style:style>
    <style:style style:name="T278_1" style:family="text">
      <style:text-properties style:font-name-asian="Arial" style:font-name-complex="Arial" fo:font-weight="bold" style:font-weight-asian="bold" style:font-weight-complex="bold"/>
    </style:style>
    <style:style style:name="T278_2" style:family="text">
      <style:text-properties style:font-name-asian="Arial" style:font-name-complex="Arial" fo:font-weight="bold" style:font-weight-asian="bold" style:font-weight-complex="bold"/>
    </style:style>
    <style:style style:name="T278_3" style:family="text">
      <style:text-properties style:font-name-asian="Arial" style:font-name-complex="Arial" fo:font-weight="bold" style:font-weight-asian="bold" style:font-weight-complex="bold"/>
    </style:style>
    <style:style style:name="T278_4" style:family="text">
      <style:text-properties style:font-name-asian="Arial" style:font-name-complex="Arial" fo:font-weight="bold" style:font-weight-asian="bold" style:font-weight-complex="bold"/>
    </style:style>
    <style:style style:name="T278_5" style:family="text">
      <style:text-properties style:font-name-asian="Arial" style:font-name-complex="Arial" fo:font-weight="bold" style:font-weight-asian="bold" style:font-weight-complex="bold"/>
    </style:style>
    <style:style style:name="T278_6" style:family="text">
      <style:text-properties style:font-name-asian="Arial" style:font-name-complex="Arial" fo:font-weight="bold" style:font-weight-asian="bold" style:font-weight-complex="bold"/>
    </style:style>
    <style:style style:name="T278_7" style:family="text">
      <style:text-properties style:font-name-asian="Arial" style:font-name-complex="Arial" fo:font-weight="bold" style:font-weight-asian="bold" style:font-weight-complex="bold"/>
    </style:style>
    <style:style style:name="P279" style:family="paragraph" style:parent-style-name="List_20_Paragraph"/>
    <style:style style:name="T279_1" style:family="text">
      <style:text-properties style:font-name-asian="Arial" fo:font-weight="bold" style:font-weight-asian="bold"/>
    </style:style>
    <style:style style:name="T279_2" style:family="text">
      <style:text-properties style:font-name-asian="Arial" fo:font-weight="bold" style:font-weight-asian="bold"/>
    </style:style>
    <style:style style:name="T279_3" style:family="text">
      <style:text-properties style:font-name-asian="Arial"/>
    </style:style>
    <style:style style:name="T279_4" style:family="text">
      <style:text-properties style:font-name-asian="Arial"/>
    </style:style>
    <style:style style:name="T279_5" style:family="text">
      <style:text-properties style:font-name-asian="Arial"/>
    </style:style>
    <style:style style:name="T279_6" style:family="text">
      <style:text-properties style:font-name-asian="Arial"/>
    </style:style>
    <style:style style:name="T279_7" style:family="text">
      <style:text-properties style:font-name-asian="Arial"/>
    </style:style>
    <style:style style:name="T279_8" style:family="text">
      <style:text-properties style:font-name-asian="Arial"/>
    </style:style>
    <style:style style:name="T279_9" style:family="text">
      <style:text-properties style:font-name-asian="Arial"/>
    </style:style>
    <style:style style:name="T279_10" style:family="text">
      <style:text-properties style:font-name-asian="Arial"/>
    </style:style>
    <style:style style:name="T279_11" style:family="text">
      <style:text-properties style:font-name-asian="Arial"/>
    </style:style>
    <style:style style:name="T279_12" style:family="text">
      <style:text-properties style:font-name-asian="Arial"/>
    </style:style>
    <style:style style:name="T279_13" style:family="text">
      <style:text-properties style:font-name-asian="Arial"/>
    </style:style>
    <style:style style:name="T279_14" style:family="text">
      <style:text-properties style:font-name-asian="Arial"/>
    </style:style>
    <style:style style:name="T279_15" style:family="text">
      <style:text-properties style:font-name-asian="Arial"/>
    </style:style>
    <style:style style:name="T279_16" style:family="text">
      <style:text-properties style:font-name-asian="Arial"/>
    </style:style>
    <style:style style:name="T279_17" style:family="text">
      <style:text-properties style:font-name-asian="Arial"/>
    </style:style>
    <style:style style:name="T279_18" style:family="text">
      <style:text-properties style:font-name-asian="Arial"/>
    </style:style>
    <style:style style:name="T279_19" style:family="text">
      <style:text-properties style:font-name-asian="Arial"/>
    </style:style>
    <style:style style:name="T279_20" style:family="text">
      <style:text-properties style:font-name-asian="Arial"/>
    </style:style>
    <style:style style:name="T279_21" style:family="text">
      <style:text-properties style:font-name-asian="Arial"/>
    </style:style>
    <style:style style:name="T279_22" style:family="text">
      <style:text-properties style:font-name-asian="Arial"/>
    </style:style>
    <style:style style:name="T279_23" style:family="text">
      <style:text-properties style:font-name-asian="Arial"/>
    </style:style>
    <style:style style:name="T279_24" style:family="text">
      <style:text-properties style:font-name-asian="Arial"/>
    </style:style>
    <style:style style:name="T279_25" style:family="text">
      <style:text-properties style:font-name-asian="Arial"/>
    </style:style>
    <style:style style:name="T279_26" style:family="text">
      <style:text-properties style:font-name-asian="Arial"/>
    </style:style>
    <style:style style:name="T279_27" style:family="text">
      <style:text-properties style:font-name-asian="Arial"/>
    </style:style>
    <style:style style:name="T279_28" style:family="text">
      <style:text-properties style:font-name-asian="Arial"/>
    </style:style>
    <style:style style:name="T279_29" style:family="text">
      <style:text-properties style:font-name-asian="Arial"/>
    </style:style>
    <style:style style:name="T279_30" style:family="text">
      <style:text-properties style:font-name-asian="Arial"/>
    </style:style>
    <style:style style:name="T279_31" style:family="text">
      <style:text-properties style:font-name-asian="Arial"/>
    </style:style>
    <style:style style:name="T279_32" style:family="text">
      <style:text-properties style:font-name-asian="Arial"/>
    </style:style>
    <style:style style:name="T279_33" style:family="text">
      <style:text-properties style:font-name-asian="Arial"/>
    </style:style>
    <style:style style:name="T279_34" style:family="text">
      <style:text-properties style:font-name-asian="Arial"/>
    </style:style>
    <style:style style:name="T279_35" style:family="text">
      <style:text-properties style:font-name-asian="Arial"/>
    </style:style>
    <style:style style:name="T279_36" style:family="text">
      <style:text-properties style:font-name-asian="Arial"/>
    </style:style>
    <style:style style:name="T279_37" style:family="text">
      <style:text-properties style:font-name-asian="Arial"/>
    </style:style>
    <style:style style:name="T279_38" style:family="text">
      <style:text-properties style:font-name-asian="Arial"/>
    </style:style>
    <style:style style:name="T279_39" style:family="text">
      <style:text-properties style:font-name-asian="Arial"/>
    </style:style>
    <style:style style:name="T279_40" style:family="text">
      <style:text-properties style:font-name-asian="Arial"/>
    </style:style>
    <style:style style:name="T279_41" style:family="text">
      <style:text-properties style:font-name-asian="Arial"/>
    </style:style>
    <style:style style:name="T279_42" style:family="text">
      <style:text-properties style:font-name-asian="Arial"/>
    </style:style>
    <style:style style:name="T279_43" style:family="text">
      <style:text-properties style:font-name-asian="Arial"/>
    </style:style>
    <style:style style:name="T279_44" style:family="text">
      <style:text-properties style:font-name-asian="Arial"/>
    </style:style>
    <style:style style:name="T279_45" style:family="text">
      <style:text-properties style:font-name-asian="Arial"/>
    </style:style>
    <style:style style:name="T279_46" style:family="text">
      <style:text-properties style:font-name-asian="Arial"/>
    </style:style>
    <style:style style:name="T279_47" style:family="text">
      <style:text-properties style:font-name-asian="Arial"/>
    </style:style>
    <style:style style:name="T279_48" style:family="text">
      <style:text-properties style:font-name-asian="Arial"/>
    </style:style>
    <style:style style:name="T279_49" style:family="text">
      <style:text-properties style:font-name-asian="Arial"/>
    </style:style>
    <style:style style:name="T279_50" style:family="text">
      <style:text-properties style:font-name-asian="Arial"/>
    </style:style>
    <style:style style:name="T279_51" style:family="text">
      <style:text-properties style:font-name-asian="Arial"/>
    </style:style>
    <style:style style:name="T279_52" style:family="text">
      <style:text-properties style:font-name-asian="Arial"/>
    </style:style>
    <style:style style:name="T279_53" style:family="text">
      <style:text-properties style:font-name-asian="Arial"/>
    </style:style>
    <style:style style:name="T279_54" style:family="text">
      <style:text-properties style:font-name-asian="Arial"/>
    </style:style>
    <style:style style:name="T279_55" style:family="text">
      <style:text-properties style:font-name-asian="Arial"/>
    </style:style>
    <style:style style:name="T279_56" style:family="text">
      <style:text-properties style:font-name-asian="Arial"/>
    </style:style>
    <style:style style:name="T279_57" style:family="text">
      <style:text-properties style:font-name-asian="Arial"/>
    </style:style>
    <style:style style:name="T279_58" style:family="text">
      <style:text-properties style:font-name-asian="Arial"/>
    </style:style>
    <style:style style:name="T279_59" style:family="text">
      <style:text-properties style:font-name-asian="Arial"/>
    </style:style>
    <style:style style:name="T279_60" style:family="text">
      <style:text-properties style:font-name-asian="Arial"/>
    </style:style>
    <style:style style:name="T279_61" style:family="text">
      <style:text-properties style:font-name-asian="Arial"/>
    </style:style>
    <style:style style:name="T279_62" style:family="text">
      <style:text-properties style:font-name-asian="Arial"/>
    </style:style>
    <style:style style:name="T279_63" style:family="text">
      <style:text-properties style:font-name-asian="Arial"/>
    </style:style>
    <style:style style:name="P280" style:family="paragraph" style:parent-style-name="List_20_Paragraph">
      <style:paragraph-properties fo:line-height="115%"/>
      <style:text-properties style:font-name-asian="Arial" style:font-name-complex="Arial"/>
    </style:style>
    <style:style style:name="T280_1" style:family="text">
      <style:text-properties fo:font-style="italic" style:font-style-asian="italic" style:font-style-complex="italic" style:font-name-asian="Arial" style:font-name-complex="Arial" fo:font-weight="bold" style:font-weight-asian="bold" style:font-weight-complex="bold"/>
    </style:style>
    <style:style style:name="T280_2" style:family="text">
      <style:text-properties style:font-name-asian="Arial" style:font-name-complex="Arial"/>
    </style:style>
    <style:style style:name="T280_3" style:family="text">
      <style:text-properties fo:color="#000000" style:font-name-asian="Arial" style:font-name-complex="Arial"/>
    </style:style>
    <style:style style:name="T280_4" style:family="text">
      <style:text-properties fo:color="#000000" style:font-name-asian="Arial" style:font-name-complex="Arial"/>
    </style:style>
    <style:style style:name="T280_5" style:family="text">
      <style:text-properties fo:color="#000000" style:font-name-asian="Arial" style:font-name-complex="Arial"/>
    </style:style>
    <style:style style:name="T280_6" style:family="text">
      <style:text-properties style:font-name-asian="Arial" style:font-name-complex="Arial"/>
    </style:style>
    <style:style style:name="P281" style:family="paragraph" style:parent-style-name="List_20_Paragraph">
      <style:paragraph-properties fo:line-height="115%"/>
    </style:style>
    <style:style style:name="T281_1" style:family="text">
      <style:text-properties fo:font-style="italic" style:font-style-asian="italic" style:font-style-complex="italic" style:font-name-asian="Arial" style:font-name-complex="Arial" fo:font-weight="bold" style:font-weight-asian="bold" style:font-weight-complex="bold"/>
    </style:style>
    <style:style style:name="T281_2" style:family="text">
      <style:text-properties fo:font-style="italic" style:font-style-asian="italic" style:font-style-complex="italic" style:font-name-asian="Arial" style:font-name-complex="Arial" fo:font-weight="bold" style:font-weight-asian="bold" style:font-weight-complex="bold"/>
    </style:style>
    <style:style style:name="T281_3" style:family="text">
      <style:text-properties fo:font-style="italic" style:font-style-asian="italic" style:font-style-complex="italic" style:font-name-asian="Arial" style:font-name-complex="Arial" fo:font-weight="bold" style:font-weight-asian="bold" style:font-weight-complex="bold"/>
    </style:style>
    <style:style style:name="T281_4" style:family="text">
      <style:text-properties style:font-name-asian="Arial" style:font-name-complex="Arial"/>
    </style:style>
    <style:style style:name="T281_5" style:family="text">
      <style:text-properties style:font-name-asian="Arial" style:font-name-complex="Arial"/>
    </style:style>
    <style:style style:name="T281_6" style:family="text">
      <style:text-properties style:font-name-asian="Arial" style:font-name-complex="Arial"/>
    </style:style>
    <style:style style:name="T281_7" style:family="text">
      <style:text-properties style:font-name-asian="Arial" style:font-name-complex="Arial"/>
    </style:style>
    <style:style style:name="T281_8" style:family="text">
      <style:text-properties style:font-name-asian="Arial" style:font-name-complex="Arial"/>
    </style:style>
    <style:style style:name="P282" style:family="paragraph" style:parent-style-name="List_20_Paragraph">
      <style:paragraph-properties fo:line-height="115%"/>
    </style:style>
    <style:style style:name="T282_1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T282_2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T282_3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T282_4" style:family="text">
      <style:text-properties fo:color="#000000" style:font-name-asian="Arial" style:font-name-complex="Arial"/>
    </style:style>
    <style:style style:name="T282_5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T282_6" style:family="text">
      <style:text-properties fo:color="#000000" style:font-name-asian="Arial" style:font-name-complex="Arial"/>
    </style:style>
    <style:style style:name="T282_7" style:family="text">
      <style:text-properties fo:color="#000000" style:font-name-asian="Arial" style:font-name-complex="Arial"/>
    </style:style>
    <style:style style:name="T282_8" style:family="text">
      <style:text-properties fo:color="#000000" style:font-name-asian="Arial" style:font-name-complex="Arial"/>
    </style:style>
    <style:style style:name="T282_9" style:family="text">
      <style:text-properties fo:color="#000000" style:font-name-asian="Arial" style:font-name-complex="Arial"/>
    </style:style>
    <style:style style:name="T282_10" style:family="text">
      <style:text-properties fo:color="#000000" style:font-name-asian="Arial" style:font-name-complex="Arial"/>
    </style:style>
    <style:style style:name="T282_11" style:family="text">
      <style:text-properties fo:color="#000000" style:font-name-asian="Arial" style:font-name-complex="Arial"/>
    </style:style>
    <style:style style:name="T282_12" style:family="text">
      <style:text-properties fo:color="#000000" style:font-name-asian="Arial" style:font-name-complex="Arial"/>
    </style:style>
    <style:style style:name="T282_13" style:family="text">
      <style:text-properties fo:color="#000000" style:font-name-asian="Arial" style:font-name-complex="Arial"/>
    </style:style>
    <style:style style:name="T282_14" style:family="text">
      <style:text-properties fo:color="#000000" style:font-name-asian="Arial" style:font-name-complex="Arial"/>
    </style:style>
    <style:style style:name="T282_15" style:family="text">
      <style:text-properties fo:color="#000000" style:font-name-asian="Arial" style:font-name-complex="Arial"/>
    </style:style>
    <style:style style:name="T282_16" style:family="text">
      <style:text-properties fo:font-style="italic" style:font-style-asian="italic" style:font-style-complex="italic" fo:color="#000000" style:font-name-asian="Arial" style:font-name-complex="Arial"/>
    </style:style>
    <style:style style:name="T282_17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P283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284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84_1" style:family="text">
      <style:text-properties fo:color="#000000" style:font-name-asian="Arial" style:font-name-complex="Arial"/>
    </style:style>
    <style:style style:name="T284_2" style:family="text">
      <style:text-properties fo:color="#000000" style:font-name-asian="Arial" style:font-name-complex="Arial" fo:font-weight="bold" style:font-weight-asian="bold" style:font-weight-complex="bold"/>
    </style:style>
    <style:style style:name="T284_3" style:family="text">
      <style:text-properties fo:color="#000000" style:font-name-asian="Arial" style:font-name-complex="Arial"/>
    </style:style>
    <style:style style:name="T284_4" style:family="text">
      <style:text-properties fo:color="#000000" style:font-name-asian="Arial" style:font-name-complex="Arial"/>
    </style:style>
    <style:style style:name="T284_5" style:family="text">
      <style:text-properties fo:color="#000000" style:font-name-asian="Arial" style:font-name-complex="Arial"/>
    </style:style>
    <style:style style:name="T284_6" style:family="text">
      <style:text-properties fo:color="#000000" style:font-name-asian="Arial" style:font-name-complex="Arial" fo:font-weight="bold" style:font-weight-asian="bold" style:font-weight-complex="bold"/>
    </style:style>
    <style:style style:name="T284_7" style:family="text">
      <style:text-properties fo:color="#000000" style:font-name-asian="Arial" style:font-name-complex="Arial" fo:font-weight="bold" style:font-weight-asian="bold"/>
    </style:style>
    <style:style style:name="T284_8" style:family="text">
      <style:text-properties fo:color="#000000" style:font-name-asian="Arial" style:font-name-complex="Arial" fo:font-weight="bold" style:font-weight-asian="bold" style:font-weight-complex="bold"/>
    </style:style>
    <style:style style:name="T284_9" style:family="text">
      <style:text-properties fo:color="#000000" style:font-name-asian="Arial" style:font-name-complex="Arial"/>
    </style:style>
    <style:style style:name="T284_10" style:family="text">
      <style:text-properties fo:color="#000000" style:font-name-asian="Arial" style:font-name-complex="Arial" fo:font-weight="bold" style:font-weight-asian="bold" style:font-weight-complex="bold"/>
    </style:style>
    <style:style style:name="T284_11" style:family="text">
      <style:text-properties fo:color="#000000" style:font-name-asian="Arial" style:font-name-complex="Arial"/>
    </style:style>
    <style:style style:name="P285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286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86_1" style:family="text">
      <style:text-properties fo:color="#000000" style:font-name-asian="Arial" style:font-name-complex="Arial" fo:font-weight="bold" style:font-weight-asian="bold" style:font-weight-complex="bold"/>
    </style:style>
    <style:style style:name="T286_2" style:family="text">
      <style:text-properties fo:color="#000000" style:font-name-asian="Arial" style:font-name-complex="Arial" fo:font-weight="bold" style:font-weight-asian="bold" style:font-weight-complex="bold"/>
    </style:style>
    <style:style style:name="T286_3" style:family="text">
      <style:text-properties fo:color="#000000" style:font-name-asian="Arial" style:font-name-complex="Arial" fo:font-weight="bold" style:font-weight-asian="bold" style:font-weight-complex="bold"/>
    </style:style>
    <style:style style:name="T286_4" style:family="text">
      <style:text-properties fo:color="#000000" style:font-name-asian="Arial" style:font-name-complex="Arial"/>
    </style:style>
    <style:style style:name="T286_5" style:family="text">
      <style:text-properties fo:color="#000000" style:font-name-asian="Arial" style:font-name-complex="Arial"/>
    </style:style>
    <style:style style:name="T286_6" style:family="text">
      <style:text-properties fo:color="#000000" style:font-name-asian="Arial" style:font-name-complex="Arial"/>
    </style:style>
    <style:style style:name="T286_7" style:family="text">
      <style:text-properties fo:color="#000000" style:font-name-asian="Arial" style:font-name-complex="Arial"/>
    </style:style>
    <style:style style:name="T286_8" style:family="text">
      <style:text-properties fo:color="#000000" style:font-name-asian="Arial" style:font-name-complex="Arial"/>
    </style:style>
    <style:style style:name="P287" style:family="paragraph" style:parent-style-name="List_20_Paragraph">
      <style:paragraph-properties fo:line-height="115%"/>
      <style:text-properties style:font-name-asian="Arial" style:font-name-complex="Arial"/>
    </style:style>
    <style:style style:name="P288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88_1" style:family="text">
      <style:text-properties fo:color="#000000" style:font-name-asian="Arial" style:font-name-complex="Arial" fo:font-weight="bold" style:font-weight-asian="bold" style:font-weight-complex="bold"/>
    </style:style>
    <style:style style:name="T288_2" style:family="text">
      <style:text-properties fo:color="#000000" style:font-name-asian="Arial" style:font-name-complex="Arial"/>
    </style:style>
    <style:style style:name="T288_3" style:family="text">
      <style:text-properties fo:color="#000000" style:font-name-asian="Arial" style:font-name-complex="Arial"/>
    </style:style>
    <style:style style:name="T288_4" style:family="text">
      <style:text-properties fo:color="#000000" style:font-name-asian="Arial" style:font-name-complex="Arial"/>
    </style:style>
    <style:style style:name="T288_5" style:family="text">
      <style:text-properties fo:color="#000000" style:font-name-asian="Arial" style:font-name-complex="Arial"/>
    </style:style>
    <style:style style:name="T288_6" style:family="text">
      <style:text-properties fo:color="#000000" style:font-name-asian="Arial" style:font-name-complex="Arial"/>
    </style:style>
    <style:style style:name="T288_7" style:family="text">
      <style:text-properties fo:color="#000000" style:font-name-asian="Arial" style:font-name-complex="Arial"/>
    </style:style>
    <style:style style:name="T288_8" style:family="text">
      <style:text-properties fo:color="#000000" style:font-name-asian="Arial" style:font-name-complex="Arial"/>
    </style:style>
    <style:style style:name="T288_9" style:family="text">
      <style:text-properties fo:color="#000000" style:font-name-asian="Arial" style:font-name-complex="Arial"/>
    </style:style>
    <style:style style:name="T288_10" style:family="text">
      <style:text-properties fo:color="#000000" style:font-name-asian="Arial" style:font-name-complex="Arial" fo:font-weight="bold" style:font-weight-asian="bold" style:font-weight-complex="bold"/>
    </style:style>
    <style:style style:name="T288_11" style:family="text">
      <style:text-properties fo:color="#000000" style:font-name-asian="Arial" style:font-name-complex="Arial"/>
    </style:style>
    <style:style style:name="T288_12" style:family="text">
      <style:text-properties fo:color="#000000" style:font-name-asian="Arial" style:font-name-complex="Arial"/>
    </style:style>
    <style:style style:name="T288_13" style:family="text">
      <style:text-properties fo:color="#000000" style:font-name-asian="Arial" style:font-name-complex="Arial"/>
    </style:style>
    <style:style style:name="P289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P290" style:family="paragraph" style:parent-style-name="Normal">
      <style:paragraph-properties fo:line-height="115%"/>
      <style:text-properties fo:color="#000000" style:font-name-asian="Arial" style:font-name-complex="Arial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91" style:family="paragraph" style:parent-style-name="Caption">
      <style:paragraph-properties fo:line-height="115%" fo:margin-bottom="0cm"/>
    </style:style>
    <style:style style:name="T291_1" style:family="text">
      <style:text-properties fo:font-weight="bold" style:font-weight-asian="bold" style:font-weight-complex="bold"/>
    </style:style>
    <style:style style:name="T291_2" style:family="text">
      <style:text-properties fo:font-weight="bold" style:font-weight-asian="bold" style:font-weight-complex="bold"/>
    </style:style>
    <style:style style:name="T291_3" style:family="text">
      <style:text-properties fo:font-weight="bold" style:font-weight-asian="bold" style:font-weight-complex="bold"/>
    </style:style>
    <style:style style:name="T291_4" style:family="text">
      <style:text-properties fo:font-weight="bold" style:font-weight-asian="bold" style:font-weight-complex="bold"/>
    </style:style>
    <style:style style:name="T291_5" style:family="text">
      <style:text-properties fo:font-weight="bold" style:font-weight-asian="bold" style:font-weight-complex="bold"/>
    </style:style>
    <style:style style:name="T291_6" style:family="text">
      <style:text-properties fo:font-weight="bold" style:font-weight-asian="bold" style:font-weight-complex="bold"/>
    </style:style>
    <style:style style:name="T291_7" style:family="text">
      <style:text-properties fo:font-weight="bold" style:font-weight-asian="bold" style:font-weight-complex="bold"/>
    </style:style>
    <style:style style:name="T291_8" style:family="text">
      <style:text-properties fo:font-weight="bold" style:font-weight-asian="bold" style:font-weight-complex="bold"/>
    </style:style>
    <style:style style:name="P292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293" style:family="paragraph" style:parent-style-name="Heading_20_1">
      <style:paragraph-properties fo:line-height="115%"/>
    </style:style>
    <style:style style:name="T293_1" style:family="text"/>
    <style:style style:name="T293_2" style:family="text"/>
    <style:style style:name="T293_3" style:family="text"/>
    <style:style style:name="T293_4" style:family="text"/>
    <style:style style:name="P294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94_1" style:family="text">
      <style:text-properties fo:color="#000000" style:font-name-asian="Arial" style:font-name-complex="Arial"/>
    </style:style>
    <style:style style:name="T294_2" style:family="text">
      <style:text-properties fo:color="#000000" style:font-name-asian="Arial" style:font-name-complex="Arial"/>
    </style:style>
    <style:style style:name="T294_3" style:family="text">
      <style:text-properties fo:color="#000000" style:font-name-asian="Arial" style:font-name-complex="Arial"/>
    </style:style>
    <style:style style:name="T294_4" style:family="text">
      <style:text-properties fo:color="#000000" style:font-name-asian="Arial" style:font-name-complex="Arial"/>
    </style:style>
    <style:style style:name="T294_5" style:family="text">
      <style:text-properties fo:color="#000000" style:font-name-asian="Arial" style:font-name-complex="Arial"/>
    </style:style>
    <style:style style:name="T294_6" style:family="text">
      <style:text-properties fo:color="#000000" style:font-name-asian="Arial" style:font-name-complex="Arial"/>
    </style:style>
    <style:style style:name="T294_7" style:family="text">
      <style:text-properties fo:color="#000000" style:font-name-asian="Arial" style:font-name-complex="Arial"/>
    </style:style>
    <style:style style:name="T294_8" style:family="text">
      <style:text-properties fo:color="#000000" style:font-name-asian="Arial" style:font-name-complex="Arial"/>
    </style:style>
    <style:style style:name="T294_9" style:family="text">
      <style:text-properties fo:color="#000000" style:font-name-asian="Arial" style:font-name-complex="Arial"/>
    </style:style>
    <style:style style:name="T294_10" style:family="text">
      <style:text-properties fo:color="#000000" style:font-name-asian="Arial" style:font-name-complex="Arial"/>
    </style:style>
    <style:style style:name="T294_11" style:family="text">
      <style:text-properties fo:color="#000000" style:font-name-asian="Arial" style:font-name-complex="Arial"/>
    </style:style>
    <style:style style:name="T294_12" style:family="text">
      <style:text-properties fo:color="#000000" style:font-name-asian="Arial" style:font-name-complex="Arial"/>
    </style:style>
    <style:style style:name="T294_13" style:family="text">
      <style:text-properties fo:color="#000000" style:font-name-asian="Arial" style:font-name-complex="Arial"/>
    </style:style>
    <style:style style:name="P295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296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96_1" style:family="text">
      <style:text-properties fo:color="#000000" style:font-name-asian="Arial" style:font-name-complex="Arial"/>
    </style:style>
    <style:style style:name="T296_2" style:family="text">
      <style:text-properties fo:color="#000000" style:font-name-asian="Arial" style:font-name-complex="Arial"/>
    </style:style>
    <style:style style:name="T296_3" style:family="text">
      <style:text-properties fo:color="#000000" style:font-name-asian="Arial" style:font-name-complex="Arial"/>
    </style:style>
    <style:style style:name="T296_4" style:family="text">
      <style:text-properties fo:color="#000000" style:font-name-asian="Arial" style:font-name-complex="Arial"/>
    </style:style>
    <style:style style:name="T296_5" style:family="text">
      <style:text-properties fo:color="#000000" style:font-name-asian="Arial" style:font-name-complex="Arial"/>
    </style:style>
    <style:style style:name="P297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97_1" style:family="text">
      <style:text-properties fo:color="#000000" style:font-name-asian="Arial" style:font-name-complex="Arial" fo:font-weight="bold" style:font-weight-asian="bold" style:font-weight-complex="bold"/>
    </style:style>
    <style:style style:name="T297_2" style:family="text">
      <style:text-properties fo:color="#000000" style:font-name-asian="Arial" style:font-name-complex="Arial"/>
    </style:style>
    <style:style style:name="T297_3" style:family="text">
      <style:text-properties fo:color="#000000" style:font-name-asian="Arial" style:font-name-complex="Arial" fo:font-weight="bold" style:font-weight-asian="bold" style:font-weight-complex="bold"/>
    </style:style>
    <style:style style:name="T297_4" style:family="text">
      <style:text-properties fo:color="#000000" style:font-name-asian="Arial" style:font-name-complex="Arial"/>
    </style:style>
    <style:style style:name="T297_5" style:family="text">
      <style:text-properties fo:color="#000000" style:font-name-asian="Arial" style:font-name-complex="Arial"/>
    </style:style>
    <style:style style:name="T297_6" style:family="text">
      <style:text-properties fo:color="#000000" style:font-name-asian="Arial" style:font-name-complex="Arial"/>
    </style:style>
    <style:style style:name="T297_7" style:family="text">
      <style:text-properties fo:color="#000000" style:font-name-asian="Arial" style:font-name-complex="Arial"/>
    </style:style>
    <style:style style:name="T297_8" style:family="text">
      <style:text-properties fo:color="#000000" style:font-name-asian="Arial" style:font-name-complex="Arial"/>
    </style:style>
    <style:style style:name="P298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98_1" style:family="text">
      <style:text-properties fo:color="#000000" style:font-name-asian="Arial" style:font-name-complex="Arial" fo:font-weight="bold" style:font-weight-asian="bold" style:font-weight-complex="bold"/>
    </style:style>
    <style:style style:name="T298_2" style:family="text">
      <style:text-properties fo:color="#000000" style:font-name-asian="Arial" style:font-name-complex="Arial"/>
    </style:style>
    <style:style style:name="T298_3" style:family="text">
      <style:text-properties fo:color="#000000" style:font-name-asian="Arial" style:font-name-complex="Arial"/>
    </style:style>
    <style:style style:name="T298_4" style:family="text">
      <style:text-properties fo:color="#000000" style:font-name-asian="Arial" style:font-name-complex="Arial"/>
    </style:style>
    <style:style style:name="P299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299_1" style:family="text">
      <style:text-properties fo:color="#000000" style:font-name-asian="Arial" style:font-name-complex="Arial" fo:font-weight="bold" style:font-weight-asian="bold" style:font-weight-complex="bold"/>
    </style:style>
    <style:style style:name="T299_2" style:family="text">
      <style:text-properties fo:color="#000000" style:font-name-asian="Arial" style:font-name-complex="Arial"/>
    </style:style>
    <style:style style:name="T299_3" style:family="text">
      <style:text-properties fo:color="#000000" style:font-name-asian="Arial" style:font-name-complex="Arial"/>
    </style:style>
    <style:style style:name="T299_4" style:family="text">
      <style:text-properties fo:color="#000000" style:font-name-asian="Arial" style:font-name-complex="Arial"/>
    </style:style>
    <style:style style:name="P300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0_1" style:family="text">
      <style:text-properties fo:color="#000000" style:font-name-asian="Arial" style:font-name-complex="Arial" fo:font-weight="bold" style:font-weight-asian="bold" style:font-weight-complex="bold"/>
    </style:style>
    <style:style style:name="T300_2" style:family="text">
      <style:text-properties fo:color="#000000" style:font-name-asian="Arial" style:font-name-complex="Arial"/>
    </style:style>
    <style:style style:name="T300_3" style:family="text">
      <style:text-properties fo:color="#000000" style:font-name-asian="Arial" style:font-name-complex="Arial"/>
    </style:style>
    <style:style style:name="T300_4" style:family="text">
      <style:text-properties fo:color="#000000" style:font-name-asian="Arial" style:font-name-complex="Arial"/>
    </style:style>
    <style:style style:name="P301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1_1" style:family="text">
      <style:text-properties fo:color="#000000" style:font-name-asian="Arial" style:font-name-complex="Arial" fo:font-weight="bold" style:font-weight-asian="bold" style:font-weight-complex="bold"/>
    </style:style>
    <style:style style:name="T301_2" style:family="text">
      <style:text-properties fo:color="#000000" style:font-name-asian="Arial" style:font-name-complex="Arial"/>
    </style:style>
    <style:style style:name="P302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303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3_1" style:family="text">
      <style:text-properties fo:color="#000000" style:font-name-asian="Arial" style:font-name-complex="Arial"/>
    </style:style>
    <style:style style:name="P304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4_1" style:family="text">
      <style:text-properties fo:color="#000000" style:font-name-asian="Arial" style:font-name-complex="Arial" fo:font-weight="bold" style:font-weight-asian="bold" style:font-weight-complex="bold"/>
    </style:style>
    <style:style style:name="T304_2" style:family="text">
      <style:text-properties fo:color="#000000" style:font-name-asian="Arial" style:font-name-complex="Arial" fo:font-weight="bold" style:font-weight-asian="bold" style:font-weight-complex="bold"/>
    </style:style>
    <style:style style:name="T304_3" style:family="text">
      <style:text-properties fo:color="#000000" style:font-name-asian="Arial" style:font-name-complex="Arial" fo:font-weight="bold" style:font-weight-asian="bold" style:font-weight-complex="bold"/>
    </style:style>
    <style:style style:name="T304_4" style:family="text">
      <style:text-properties fo:color="#000000" style:font-name-asian="Arial" style:font-name-complex="Arial" fo:font-weight="bold" style:font-weight-asian="bold" style:font-weight-complex="bold"/>
    </style:style>
    <style:style style:name="T304_5" style:family="text">
      <style:text-properties fo:color="#000000" style:font-name-asian="Arial" style:font-name-complex="Arial" fo:font-weight="bold" style:font-weight-asian="bold" style:font-weight-complex="bold"/>
    </style:style>
    <style:style style:name="T304_6" style:family="text">
      <style:text-properties fo:color="#000000" style:font-name-asian="Arial" style:font-name-complex="Arial"/>
    </style:style>
    <style:style style:name="T304_7" style:family="text">
      <style:text-properties fo:color="#000000" style:font-name-asian="Arial" style:font-name-complex="Arial"/>
    </style:style>
    <style:style style:name="T304_8" style:family="text">
      <style:text-properties fo:color="#000000" style:font-name-asian="Arial" style:font-name-complex="Arial"/>
    </style:style>
    <style:style style:name="T304_9" style:family="text">
      <style:text-properties fo:color="#000000" style:font-name-asian="Arial" style:font-name-complex="Arial"/>
    </style:style>
    <style:style style:name="T304_10" style:family="text">
      <style:text-properties fo:color="#000000" style:font-name-asian="Arial" style:font-name-complex="Arial"/>
    </style:style>
    <style:style style:name="T304_11" style:family="text">
      <style:text-properties fo:color="#000000" style:font-name-asian="Arial" style:font-name-complex="Arial"/>
    </style:style>
    <style:style style:name="T304_12" style:family="text">
      <style:text-properties fo:color="#000000" style:font-name-asian="Arial" style:font-name-complex="Arial"/>
    </style:style>
    <style:style style:name="T304_13" style:family="text">
      <style:text-properties fo:color="#000000" style:font-name-asian="Arial" style:font-name-complex="Arial"/>
    </style:style>
    <style:style style:name="T304_14" style:family="text">
      <style:text-properties fo:color="#000000" style:font-name-asian="Arial" style:font-name-complex="Arial"/>
    </style:style>
    <style:style style:name="T304_15" style:family="text">
      <style:text-properties fo:color="#000000" style:font-name-asian="Arial" style:font-name-complex="Arial"/>
    </style:style>
    <style:style style:name="T304_16" style:family="text">
      <style:text-properties fo:font-style="italic" style:font-style-asian="italic" style:font-style-complex="italic" fo:color="#000000" style:font-name-asian="Arial" style:font-name-complex="Arial"/>
    </style:style>
    <style:style style:name="T304_17" style:family="text">
      <style:text-properties fo:color="#000000" style:font-name-asian="Arial" style:font-name-complex="Arial"/>
    </style:style>
    <style:style style:name="P305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5_1" style:family="text">
      <style:text-properties fo:color="#000000" style:font-name-asian="Arial" style:font-name-complex="Arial" fo:font-weight="bold" style:font-weight-asian="bold" style:font-weight-complex="bold"/>
    </style:style>
    <style:style style:name="T305_2" style:family="text">
      <style:text-properties fo:color="#000000" style:font-name-asian="Arial" style:font-name-complex="Arial" fo:font-weight="bold" style:font-weight-asian="bold" style:font-weight-complex="bold"/>
    </style:style>
    <style:style style:name="T305_3" style:family="text">
      <style:text-properties fo:color="#000000" style:font-name-asian="Arial" style:font-name-complex="Arial" fo:font-weight="bold" style:font-weight-asian="bold" style:font-weight-complex="bold"/>
    </style:style>
    <style:style style:name="T305_4" style:family="text">
      <style:text-properties fo:color="#000000" style:font-name-asian="Arial" style:font-name-complex="Arial" fo:font-weight="bold" style:font-weight-asian="bold" style:font-weight-complex="bold"/>
    </style:style>
    <style:style style:name="T305_5" style:family="text">
      <style:text-properties fo:color="#000000" style:font-name-asian="Arial" style:font-name-complex="Arial" fo:font-weight="bold" style:font-weight-asian="bold" style:font-weight-complex="bold"/>
    </style:style>
    <style:style style:name="T305_6" style:family="text">
      <style:text-properties fo:color="#000000" style:font-name-asian="Arial" style:font-name-complex="Arial" fo:font-weight="bold" style:font-weight-asian="bold" style:font-weight-complex="bold"/>
    </style:style>
    <style:style style:name="T305_7" style:family="text">
      <style:text-properties fo:color="#000000" style:font-name-asian="Arial" style:font-name-complex="Arial"/>
    </style:style>
    <style:style style:name="T305_8" style:family="text">
      <style:text-properties fo:color="#000000" style:font-name-asian="Arial" style:font-name-complex="Arial"/>
    </style:style>
    <style:style style:name="T305_9" style:family="text">
      <style:text-properties fo:color="#000000" style:font-name-asian="Arial" style:font-name-complex="Arial"/>
    </style:style>
    <style:style style:name="T305_10" style:family="text">
      <style:text-properties fo:font-style="italic" style:font-style-asian="italic" style:font-style-complex="italic" fo:color="#000000" style:font-name-asian="Arial" style:font-name-complex="Arial"/>
    </style:style>
    <style:style style:name="T305_11" style:family="text">
      <style:text-properties fo:color="#000000" style:font-name-asian="Arial" style:font-name-complex="Arial"/>
    </style:style>
    <style:style style:name="P306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6_1" style:family="text">
      <style:text-properties fo:color="#000000" style:font-name-asian="Arial" style:font-name-complex="Arial" fo:font-weight="bold" style:font-weight-asian="bold" style:font-weight-complex="bold"/>
    </style:style>
    <style:style style:name="T306_2" style:family="text">
      <style:text-properties fo:color="#000000" style:font-name-asian="Arial" style:font-name-complex="Arial" fo:font-weight="bold" style:font-weight-asian="bold" style:font-weight-complex="bold"/>
    </style:style>
    <style:style style:name="T306_3" style:family="text">
      <style:text-properties fo:color="#000000" style:font-name-asian="Arial" style:font-name-complex="Arial" fo:font-weight="bold" style:font-weight-asian="bold" style:font-weight-complex="bold"/>
    </style:style>
    <style:style style:name="T306_4" style:family="text">
      <style:text-properties fo:color="#000000" style:font-name-asian="Arial" style:font-name-complex="Arial" fo:font-weight="bold" style:font-weight-asian="bold" style:font-weight-complex="bold"/>
    </style:style>
    <style:style style:name="T306_5" style:family="text">
      <style:text-properties fo:color="#000000" style:font-name-asian="Arial" style:font-name-complex="Arial" fo:font-weight="bold" style:font-weight-asian="bold" style:font-weight-complex="bold"/>
    </style:style>
    <style:style style:name="T306_6" style:family="text">
      <style:text-properties fo:color="#000000" style:font-name-asian="Arial" style:font-name-complex="Arial" fo:font-weight="bold" style:font-weight-asian="bold" style:font-weight-complex="bold"/>
    </style:style>
    <style:style style:name="T306_7" style:family="text">
      <style:text-properties fo:color="#000000" style:font-name-asian="Arial" style:font-name-complex="Arial" fo:font-weight="bold" style:font-weight-asian="bold" style:font-weight-complex="bold"/>
    </style:style>
    <style:style style:name="T306_8" style:family="text">
      <style:text-properties fo:color="#000000" style:font-name-asian="Arial" style:font-name-complex="Arial" fo:font-weight="bold" style:font-weight-asian="bold" style:font-weight-complex="bold"/>
    </style:style>
    <style:style style:name="T306_9" style:family="text">
      <style:text-properties fo:color="#000000" style:font-name-asian="Arial" style:font-name-complex="Arial"/>
    </style:style>
    <style:style style:name="T306_10" style:family="text">
      <style:text-properties fo:color="#000000" style:font-name-asian="Arial" style:font-name-complex="Arial"/>
    </style:style>
    <style:style style:name="T306_11" style:family="text">
      <style:text-properties fo:color="#000000" style:font-name-asian="Arial" style:font-name-complex="Arial"/>
    </style:style>
    <style:style style:name="T306_12" style:family="text">
      <style:text-properties fo:color="#000000" style:font-name-asian="Arial" style:font-name-complex="Arial"/>
    </style:style>
    <style:style style:name="T306_13" style:family="text">
      <style:text-properties fo:color="#000000" style:font-name-asian="Arial" style:font-name-complex="Arial"/>
    </style:style>
    <style:style style:name="T306_14" style:family="text">
      <style:text-properties fo:color="#000000" style:font-name-asian="Arial" style:font-name-complex="Arial"/>
    </style:style>
    <style:style style:name="T306_15" style:family="text">
      <style:text-properties fo:color="#000000" style:font-name-asian="Arial" style:font-name-complex="Arial"/>
    </style:style>
    <style:style style:name="T306_16" style:family="text">
      <style:text-properties fo:color="#000000" style:font-name-asian="Arial" style:font-name-complex="Arial"/>
    </style:style>
    <style:style style:name="T306_17" style:family="text">
      <style:text-properties fo:color="#000000" style:font-name-asian="Arial" style:font-name-complex="Arial"/>
    </style:style>
    <style:style style:name="T306_18" style:family="text">
      <style:text-properties fo:color="#000000" style:font-name-asian="Arial" style:font-name-complex="Arial"/>
    </style:style>
    <style:style style:name="T306_19" style:family="text">
      <style:text-properties fo:color="#000000" style:font-name-asian="Arial" style:font-name-complex="Arial"/>
    </style:style>
    <style:style style:name="T306_20" style:family="text">
      <style:text-properties fo:color="#000000" style:font-name-asian="Arial" style:font-name-complex="Arial"/>
    </style:style>
    <style:style style:name="T306_21" style:family="text">
      <style:text-properties fo:color="#000000" style:font-name-asian="Arial" style:font-name-complex="Arial"/>
    </style:style>
    <style:style style:name="T306_22" style:family="text">
      <style:text-properties fo:color="#000000" style:font-name-asian="Arial" style:font-name-complex="Arial"/>
    </style:style>
    <style:style style:name="T306_23" style:family="text">
      <style:text-properties fo:color="#000000" style:font-name-asian="Arial" style:font-name-complex="Arial"/>
    </style:style>
    <style:style style:name="T306_24" style:family="text">
      <style:text-properties fo:font-style="italic" style:font-style-asian="italic" style:font-style-complex="italic" fo:color="#000000" style:font-name-asian="Arial" style:font-name-complex="Arial"/>
    </style:style>
    <style:style style:name="T306_25" style:family="text">
      <style:text-properties fo:color="#000000" style:font-name-asian="Arial" style:font-name-complex="Arial"/>
    </style:style>
    <style:style style:name="P307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7_1" style:family="text">
      <style:text-properties fo:color="#000000" style:font-name-asian="Arial" style:font-name-complex="Arial" fo:font-weight="bold" style:font-weight-asian="bold" style:font-weight-complex="bold"/>
    </style:style>
    <style:style style:name="T307_2" style:family="text">
      <style:text-properties fo:color="#000000" style:font-name-asian="Arial" style:font-name-complex="Arial" fo:font-weight="bold" style:font-weight-asian="bold" style:font-weight-complex="bold"/>
    </style:style>
    <style:style style:name="T307_3" style:family="text">
      <style:text-properties fo:color="#000000" style:font-name-asian="Arial" style:font-name-complex="Arial" fo:font-weight="bold" style:font-weight-asian="bold" style:font-weight-complex="bold"/>
    </style:style>
    <style:style style:name="T307_4" style:family="text">
      <style:text-properties fo:color="#000000" style:font-name-asian="Arial" style:font-name-complex="Arial"/>
    </style:style>
    <style:style style:name="T307_5" style:family="text">
      <style:text-properties fo:color="#000000" style:font-name-asian="Arial" style:font-name-complex="Arial"/>
    </style:style>
    <style:style style:name="T307_6" style:family="text">
      <style:text-properties fo:color="#000000" style:font-name-asian="Arial" style:font-name-complex="Arial"/>
    </style:style>
    <style:style style:name="T307_7" style:family="text">
      <style:text-properties fo:color="#000000" style:font-name-asian="Arial" style:font-name-complex="Arial"/>
    </style:style>
    <style:style style:name="T307_8" style:family="text">
      <style:text-properties fo:color="#000000" style:font-name-asian="Arial" style:font-name-complex="Arial"/>
    </style:style>
    <style:style style:name="T307_9" style:family="text">
      <style:text-properties fo:color="#000000" style:font-name-asian="Arial" style:font-name-complex="Arial"/>
    </style:style>
    <style:style style:name="T307_10" style:family="text">
      <style:text-properties fo:color="#000000" style:font-name-asian="Arial" style:font-name-complex="Arial"/>
    </style:style>
    <style:style style:name="T307_11" style:family="text">
      <style:text-properties fo:color="#000000" style:font-name-asian="Arial" style:font-name-complex="Arial"/>
    </style:style>
    <style:style style:name="T307_12" style:family="text">
      <style:text-properties fo:color="#000000" style:font-name-asian="Arial" style:font-name-complex="Arial"/>
    </style:style>
    <style:style style:name="T307_13" style:family="text">
      <style:text-properties fo:color="#000000" style:font-name-asian="Arial" style:font-name-complex="Arial"/>
    </style:style>
    <style:style style:name="T307_14" style:family="text">
      <style:text-properties fo:color="#000000" style:font-name-asian="Arial" style:font-name-complex="Arial"/>
    </style:style>
    <style:style style:name="T307_15" style:family="text">
      <style:text-properties fo:color="#000000" style:font-name-asian="Arial" style:font-name-complex="Arial"/>
    </style:style>
    <style:style style:name="T307_16" style:family="text">
      <style:text-properties fo:color="#000000" style:font-name-asian="Arial" style:font-name-complex="Arial"/>
    </style:style>
    <style:style style:name="T307_17" style:family="text">
      <style:text-properties fo:color="#000000" style:font-name-asian="Arial" style:font-name-complex="Arial"/>
    </style:style>
    <style:style style:name="T307_18" style:family="text">
      <style:text-properties fo:color="#000000" style:font-name-asian="Arial" style:font-name-complex="Arial"/>
    </style:style>
    <style:style style:name="T307_19" style:family="text">
      <style:text-properties fo:color="#000000" style:font-name-asian="Arial" style:font-name-complex="Arial"/>
    </style:style>
    <style:style style:name="T307_20" style:family="text">
      <style:text-properties fo:color="#000000" style:font-name-asian="Arial" style:font-name-complex="Arial"/>
    </style:style>
    <style:style style:name="T307_21" style:family="text">
      <style:text-properties fo:color="#000000" style:font-name-asian="Arial" style:font-name-complex="Arial"/>
    </style:style>
    <style:style style:name="T307_22" style:family="text">
      <style:text-properties fo:color="#000000" style:font-name-asian="Arial" style:font-name-complex="Arial"/>
    </style:style>
    <style:style style:name="T307_23" style:family="text">
      <style:text-properties fo:font-style="italic" style:font-style-asian="italic" style:font-style-complex="italic" fo:color="#000000" style:font-name-asian="Arial" style:font-name-complex="Arial"/>
    </style:style>
    <style:style style:name="T307_24" style:family="text">
      <style:text-properties fo:color="#000000" style:font-name-asian="Arial" style:font-name-complex="Arial"/>
    </style:style>
    <style:style style:name="P308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8_1" style:family="text">
      <style:text-properties fo:color="#000000" style:font-name-asian="Arial" style:font-name-complex="Arial" fo:font-weight="bold" style:font-weight-asian="bold" style:font-weight-complex="bold"/>
    </style:style>
    <style:style style:name="T308_2" style:family="text">
      <style:text-properties fo:color="#000000" style:font-name-asian="Arial" style:font-name-complex="Arial" fo:font-weight="bold" style:font-weight-asian="bold" style:font-weight-complex="bold"/>
    </style:style>
    <style:style style:name="T308_3" style:family="text">
      <style:text-properties fo:color="#000000" style:font-name-asian="Arial" style:font-name-complex="Arial" fo:font-weight="bold" style:font-weight-asian="bold" style:font-weight-complex="bold"/>
    </style:style>
    <style:style style:name="T308_4" style:family="text">
      <style:text-properties fo:color="#000000" style:font-name-asian="Arial" style:font-name-complex="Arial"/>
    </style:style>
    <style:style style:name="T308_5" style:family="text">
      <style:text-properties fo:color="#000000" style:font-name-asian="Arial" style:font-name-complex="Arial"/>
    </style:style>
    <style:style style:name="T308_6" style:family="text">
      <style:text-properties fo:color="#000000" style:font-name-asian="Arial" style:font-name-complex="Arial"/>
    </style:style>
    <style:style style:name="T308_7" style:family="text">
      <style:text-properties fo:color="#000000" style:font-name-asian="Arial" style:font-name-complex="Arial"/>
    </style:style>
    <style:style style:name="T308_8" style:family="text">
      <style:text-properties fo:color="#000000" style:font-name-asian="Arial" style:font-name-complex="Arial"/>
    </style:style>
    <style:style style:name="T308_9" style:family="text">
      <style:text-properties fo:color="#000000" style:font-name-asian="Arial" style:font-name-complex="Arial"/>
    </style:style>
    <style:style style:name="T308_10" style:family="text">
      <style:text-properties fo:color="#000000" style:font-name-asian="Arial" style:font-name-complex="Arial"/>
    </style:style>
    <style:style style:name="T308_11" style:family="text">
      <style:text-properties fo:color="#000000" style:font-name-asian="Arial" style:font-name-complex="Arial"/>
    </style:style>
    <style:style style:name="T308_12" style:family="text">
      <style:text-properties fo:color="#000000" style:font-name-asian="Arial" style:font-name-complex="Arial"/>
    </style:style>
    <style:style style:name="T308_13" style:family="text">
      <style:text-properties fo:font-style="italic" style:font-style-asian="italic" style:font-style-complex="italic" fo:color="#000000" style:font-name-asian="Arial" style:font-name-complex="Arial"/>
    </style:style>
    <style:style style:name="T308_14" style:family="text">
      <style:text-properties fo:color="#000000" style:font-name-asian="Arial" style:font-name-complex="Arial"/>
    </style:style>
    <style:style style:name="P309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09_1" style:family="text">
      <style:text-properties fo:color="#000000" style:font-name-asian="Arial" style:font-name-complex="Arial" fo:font-weight="bold" style:font-weight-asian="bold" style:font-weight-complex="bold"/>
    </style:style>
    <style:style style:name="T309_2" style:family="text">
      <style:text-properties fo:color="#000000" style:font-name-asian="Arial" style:font-name-complex="Arial" fo:font-weight="bold" style:font-weight-asian="bold" style:font-weight-complex="bold"/>
    </style:style>
    <style:style style:name="T309_3" style:family="text">
      <style:text-properties fo:color="#000000" style:font-name-asian="Arial" style:font-name-complex="Arial" fo:font-weight="bold" style:font-weight-asian="bold" style:font-weight-complex="bold"/>
    </style:style>
    <style:style style:name="T309_4" style:family="text">
      <style:text-properties fo:color="#000000" style:font-name-asian="Arial" style:font-name-complex="Arial" fo:font-weight="bold" style:font-weight-asian="bold" style:font-weight-complex="bold"/>
    </style:style>
    <style:style style:name="T309_5" style:family="text">
      <style:text-properties fo:color="#000000" style:font-name-asian="Arial" style:font-name-complex="Arial" fo:font-weight="bold" style:font-weight-asian="bold" style:font-weight-complex="bold"/>
    </style:style>
    <style:style style:name="T309_6" style:family="text">
      <style:text-properties fo:color="#000000" style:font-name-asian="Arial" style:font-name-complex="Arial" fo:font-weight="bold" style:font-weight-asian="bold" style:font-weight-complex="bold"/>
    </style:style>
    <style:style style:name="T309_7" style:family="text">
      <style:text-properties fo:color="#000000" style:font-name-asian="Arial" style:font-name-complex="Arial" fo:font-weight="bold" style:font-weight-asian="bold" style:font-weight-complex="bold"/>
    </style:style>
    <style:style style:name="T309_8" style:family="text">
      <style:text-properties fo:color="#000000" style:font-name-asian="Arial" style:font-name-complex="Arial" fo:font-weight="bold" style:font-weight-asian="bold" style:font-weight-complex="bold"/>
    </style:style>
    <style:style style:name="T309_9" style:family="text">
      <style:text-properties fo:color="#000000" style:font-name-asian="Arial" style:font-name-complex="Arial" fo:font-weight="bold" style:font-weight-asian="bold" style:font-weight-complex="bold"/>
    </style:style>
    <style:style style:name="T309_10" style:family="text">
      <style:text-properties fo:color="#000000" style:font-name-asian="Arial" style:font-name-complex="Arial" fo:font-weight="bold" style:font-weight-asian="bold" style:font-weight-complex="bold"/>
    </style:style>
    <style:style style:name="T309_11" style:family="text">
      <style:text-properties fo:color="#000000" style:font-name-asian="Arial" style:font-name-complex="Arial" fo:font-weight="bold" style:font-weight-asian="bold" style:font-weight-complex="bold"/>
    </style:style>
    <style:style style:name="T309_12" style:family="text">
      <style:text-properties fo:color="#000000" style:font-name-asian="Arial" style:font-name-complex="Arial" fo:font-weight="bold" style:font-weight-asian="bold" style:font-weight-complex="bold"/>
    </style:style>
    <style:style style:name="T309_13" style:family="text">
      <style:text-properties fo:color="#000000" style:font-name-asian="Arial" style:font-name-complex="Arial"/>
    </style:style>
    <style:style style:name="T309_14" style:family="text">
      <style:text-properties fo:color="#000000" style:font-name-asian="Arial" style:font-name-complex="Arial"/>
    </style:style>
    <style:style style:name="T309_15" style:family="text">
      <style:text-properties fo:color="#000000" style:font-name-asian="Arial" style:font-name-complex="Arial"/>
    </style:style>
    <style:style style:name="T309_16" style:family="text">
      <style:text-properties fo:color="#000000" style:font-name-asian="Arial" style:font-name-complex="Arial"/>
    </style:style>
    <style:style style:name="T309_17" style:family="text">
      <style:text-properties fo:color="#000000" style:font-name-asian="Arial" style:font-name-complex="Arial"/>
    </style:style>
    <style:style style:name="T309_18" style:family="text">
      <style:text-properties fo:color="#000000" style:font-name-asian="Arial" style:font-name-complex="Arial"/>
    </style:style>
    <style:style style:name="T309_19" style:family="text">
      <style:text-properties fo:color="#000000" style:font-name-asian="Arial" style:font-name-complex="Arial"/>
    </style:style>
    <style:style style:name="T309_20" style:family="text">
      <style:text-properties fo:color="#000000" style:font-name-asian="Arial" style:font-name-complex="Arial"/>
    </style:style>
    <style:style style:name="T309_21" style:family="text">
      <style:text-properties fo:color="#000000" style:font-name-asian="Arial" style:font-name-complex="Arial"/>
    </style:style>
    <style:style style:name="T309_22" style:family="text">
      <style:text-properties fo:color="#000000" style:font-name-asian="Arial" style:font-name-complex="Arial"/>
    </style:style>
    <style:style style:name="T309_23" style:family="text">
      <style:text-properties fo:color="#000000" style:font-name-asian="Arial" style:font-name-complex="Arial"/>
    </style:style>
    <style:style style:name="T309_24" style:family="text">
      <style:text-properties fo:color="#000000" style:font-name-asian="Arial" style:font-name-complex="Arial"/>
    </style:style>
    <style:style style:name="T309_25" style:family="text">
      <style:text-properties fo:color="#000000" style:font-name-asian="Arial" style:font-name-complex="Arial"/>
    </style:style>
    <style:style style:name="T309_26" style:family="text">
      <style:text-properties fo:color="#000000" style:font-name-asian="Arial" style:font-name-complex="Arial"/>
    </style:style>
    <style:style style:name="T309_27" style:family="text">
      <style:text-properties fo:color="#000000" style:font-name-asian="Arial" style:font-name-complex="Arial"/>
    </style:style>
    <style:style style:name="T309_28" style:family="text">
      <style:text-properties fo:color="#000000" style:font-name-asian="Arial" style:font-name-complex="Arial"/>
    </style:style>
    <style:style style:name="T309_29" style:family="text">
      <style:text-properties fo:color="#000000" style:font-name-asian="Arial" style:font-name-complex="Arial"/>
    </style:style>
    <style:style style:name="T309_30" style:family="text">
      <style:text-properties fo:color="#000000" style:font-name-asian="Arial" style:font-name-complex="Arial"/>
    </style:style>
    <style:style style:name="T309_31" style:family="text">
      <style:text-properties fo:color="#000000" style:font-name-asian="Arial" style:font-name-complex="Arial"/>
    </style:style>
    <style:style style:name="T309_32" style:family="text">
      <style:text-properties fo:color="#000000" style:font-name-asian="Arial" style:font-name-complex="Arial"/>
    </style:style>
    <style:style style:name="T309_33" style:family="text">
      <style:text-properties fo:color="#000000" style:font-name-asian="Arial" style:font-name-complex="Arial"/>
    </style:style>
    <style:style style:name="T309_34" style:family="text">
      <style:text-properties fo:color="#000000" style:font-name-asian="Arial" style:font-name-complex="Arial"/>
    </style:style>
    <style:style style:name="T309_35" style:family="text">
      <style:text-properties fo:color="#000000" style:font-name-asian="Arial" style:font-name-complex="Arial"/>
    </style:style>
    <style:style style:name="T309_36" style:family="text">
      <style:text-properties fo:color="#000000" style:font-name-asian="Arial" style:font-name-complex="Arial"/>
    </style:style>
    <style:style style:name="T309_37" style:family="text">
      <style:text-properties fo:color="#000000" style:font-name-asian="Arial" style:font-name-complex="Arial"/>
    </style:style>
    <style:style style:name="T309_38" style:family="text">
      <style:text-properties fo:color="#000000" style:font-name-asian="Arial" style:font-name-complex="Arial"/>
    </style:style>
    <style:style style:name="T309_39" style:family="text">
      <style:text-properties fo:color="#000000" style:font-name-asian="Arial" style:font-name-complex="Arial"/>
    </style:style>
    <style:style style:name="T309_40" style:family="text">
      <style:text-properties fo:font-style="italic" style:font-style-asian="italic" style:font-style-complex="italic" fo:color="#000000" style:font-name-asian="Arial" style:font-name-complex="Arial"/>
    </style:style>
    <style:style style:name="T309_41" style:family="text">
      <style:text-properties fo:color="#000000" style:font-name-asian="Arial" style:font-name-complex="Arial"/>
    </style:style>
    <style:style style:name="P310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10_1" style:family="text">
      <style:text-properties fo:color="#000000" style:font-name-asian="Arial" style:font-name-complex="Arial" fo:font-weight="bold" style:font-weight-asian="bold" style:font-weight-complex="bold"/>
    </style:style>
    <style:style style:name="T310_2" style:family="text">
      <style:text-properties fo:color="#000000" style:font-name-asian="Arial" style:font-name-complex="Arial"/>
    </style:style>
    <style:style style:name="T310_3" style:family="text">
      <style:text-properties fo:color="#000000" style:font-name-asian="Arial" style:font-name-complex="Arial"/>
    </style:style>
    <style:style style:name="T310_4" style:family="text">
      <style:text-properties fo:color="#000000" style:font-name-asian="Arial" style:font-name-complex="Arial"/>
    </style:style>
    <style:style style:name="T310_5" style:family="text">
      <style:text-properties fo:font-style="italic" style:font-style-asian="italic" style:font-style-complex="italic" fo:color="#000000" style:font-name-asian="Arial" style:font-name-complex="Arial"/>
    </style:style>
    <style:style style:name="T310_6" style:family="text">
      <style:text-properties fo:color="#000000" style:font-name-asian="Arial" style:font-name-complex="Arial"/>
    </style:style>
    <style:style style:name="P311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11_1" style:family="text">
      <style:text-properties fo:color="#000000" style:font-name-asian="Arial" style:font-name-complex="Arial" fo:font-weight="bold" style:font-weight-asian="bold" style:font-weight-complex="bold"/>
    </style:style>
    <style:style style:name="T311_2" style:family="text">
      <style:text-properties fo:color="#000000" style:font-name-asian="Arial" style:font-name-complex="Arial"/>
    </style:style>
    <style:style style:name="T311_3" style:family="text">
      <style:text-properties fo:font-style="italic" style:font-style-asian="italic" style:font-style-complex="italic" fo:color="#000000" style:font-name-asian="Arial" style:font-name-complex="Arial"/>
    </style:style>
    <style:style style:name="T311_4" style:family="text">
      <style:text-properties fo:color="#000000" style:font-name-asian="Arial" style:font-name-complex="Arial"/>
    </style:style>
    <style:style style:name="P312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12_1" style:family="text">
      <style:text-properties fo:color="#000000" style:font-name-asian="Arial" style:font-name-complex="Arial" fo:font-weight="bold" style:font-weight-asian="bold" style:font-weight-complex="bold"/>
    </style:style>
    <style:style style:name="T312_2" style:family="text">
      <style:text-properties fo:color="#000000" style:font-name-asian="Arial" style:font-name-complex="Arial"/>
    </style:style>
    <style:style style:name="T312_3" style:family="text">
      <style:text-properties fo:color="#000000" style:font-name-asian="Arial" style:font-name-complex="Arial"/>
    </style:style>
    <style:style style:name="T312_4" style:family="text">
      <style:text-properties fo:color="#000000" style:font-name-asian="Arial" style:font-name-complex="Arial"/>
    </style:style>
    <style:style style:name="T312_5" style:family="text">
      <style:text-properties fo:color="#000000" style:font-name-asian="Arial" style:font-name-complex="Arial"/>
    </style:style>
    <style:style style:name="T312_6" style:family="text">
      <style:text-properties fo:font-style="italic" style:font-style-asian="italic" style:font-style-complex="italic" fo:color="#000000" style:font-name-asian="Arial" style:font-name-complex="Arial"/>
    </style:style>
    <style:style style:name="T312_7" style:family="text">
      <style:text-properties fo:color="#000000" style:font-name-asian="Arial" style:font-name-complex="Arial"/>
    </style:style>
    <style:style style:name="P313" style:family="paragraph" style:parent-style-name="List_20_Paragraph">
      <style:paragraph-properties fo:line-height="115%" fo:margin-left="0.635cm"/>
    </style:style>
    <style:style style:name="P314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14_1" style:family="text">
      <style:text-properties fo:color="#000000" style:font-name-asian="Arial" style:font-name-complex="Arial"/>
    </style:style>
    <style:style style:name="T314_2" style:family="text">
      <style:text-properties fo:color="#000000" style:font-name-asian="Arial" style:font-name-complex="Arial"/>
    </style:style>
    <style:style style:name="T314_3" style:family="text">
      <style:text-properties fo:color="#000000" style:font-name-asian="Arial" style:font-name-complex="Arial"/>
    </style:style>
    <style:style style:name="T314_4" style:family="text">
      <style:text-properties fo:color="#000000" style:font-name-asian="Arial" style:font-name-complex="Arial"/>
    </style:style>
    <style:style style:name="T314_5" style:family="text">
      <style:text-properties fo:color="#000000" style:font-name-asian="Arial" style:font-name-complex="Arial"/>
    </style:style>
    <style:style style:name="T314_6" style:family="text">
      <style:text-properties fo:color="#000000" style:font-name-asian="Arial" style:font-name-complex="Arial"/>
    </style:style>
    <style:style style:name="T314_7" style:family="text">
      <style:text-properties fo:color="#000000" style:font-name-asian="Arial" style:font-name-complex="Arial"/>
    </style:style>
    <style:style style:name="T314_8" style:family="text">
      <style:text-properties fo:color="#000000" style:font-name-asian="Arial" style:font-name-complex="Arial"/>
    </style:style>
    <style:style style:name="T314_9" style:family="text">
      <style:text-properties fo:color="#000000" style:font-name-asian="Arial" style:font-name-complex="Arial"/>
    </style:style>
    <style:style style:name="T314_10" style:family="text">
      <style:text-properties fo:color="#000000" style:font-name-asian="Arial" style:font-name-complex="Arial"/>
    </style:style>
    <style:style style:name="T314_11" style:family="text">
      <style:text-properties fo:color="#000000" style:font-name-asian="Arial" style:font-name-complex="Arial"/>
    </style:style>
    <style:style style:name="T314_12" style:family="text">
      <style:text-properties fo:color="#000000" style:font-name-asian="Arial" style:font-name-complex="Arial"/>
    </style:style>
    <style:style style:name="T314_13" style:family="text">
      <style:text-properties fo:color="#000000" style:font-name-asian="Arial" style:font-name-complex="Arial"/>
    </style:style>
    <style:style style:name="T314_14" style:family="text">
      <style:text-properties fo:color="#000000" style:font-name-asian="Arial" style:font-name-complex="Arial"/>
    </style:style>
    <style:style style:name="T314_15" style:family="text">
      <style:text-properties fo:color="#000000" style:font-name-asian="Arial" style:font-name-complex="Arial"/>
    </style:style>
    <style:style style:name="T314_16" style:family="text">
      <style:text-properties fo:color="#000000" style:font-name-asian="Arial" style:font-name-complex="Arial"/>
    </style:style>
    <style:style style:name="T314_17" style:family="text">
      <style:text-properties fo:color="#000000" style:font-name-asian="Arial" style:font-name-complex="Arial"/>
    </style:style>
    <style:style style:name="T314_18" style:family="text">
      <style:text-properties fo:color="#000000" style:font-name-asian="Arial" style:font-name-complex="Arial"/>
    </style:style>
    <style:style style:name="T314_19" style:family="text">
      <style:text-properties fo:color="#000000" style:font-name-asian="Arial" style:font-name-complex="Arial"/>
    </style:style>
    <style:style style:name="T314_20" style:family="text">
      <style:text-properties fo:color="#000000" style:font-name-asian="Arial" style:font-name-complex="Arial"/>
    </style:style>
    <style:style style:name="T314_21" style:family="text">
      <style:text-properties fo:color="#000000" style:font-name-asian="Arial" style:font-name-complex="Arial"/>
    </style:style>
    <style:style style:name="T314_22" style:family="text">
      <style:text-properties fo:color="#000000" style:font-name-asian="Arial" style:font-name-complex="Arial"/>
    </style:style>
    <style:style style:name="T314_23" style:family="text">
      <style:text-properties fo:color="#000000" style:font-name-asian="Arial" style:font-name-complex="Arial"/>
    </style:style>
    <style:style style:name="T314_24" style:family="text">
      <style:text-properties fo:color="#000000" style:font-name-asian="Arial" style:font-name-complex="Arial"/>
    </style:style>
    <style:style style:name="T314_25" style:family="text">
      <style:text-properties fo:color="#000000" style:font-name-asian="Arial" style:font-name-complex="Arial"/>
    </style:style>
    <style:style style:name="T314_26" style:family="text">
      <style:text-properties fo:color="#000000" style:font-name-asian="Arial" style:font-name-complex="Arial"/>
    </style:style>
    <style:style style:name="T314_27" style:family="text">
      <style:text-properties fo:color="#000000" style:font-name-asian="Arial" style:font-name-complex="Arial"/>
    </style:style>
    <style:style style:name="T314_28" style:family="text">
      <style:text-properties fo:color="#000000" style:font-name-asian="Arial" style:font-name-complex="Arial"/>
    </style:style>
    <style:style style:name="T314_29" style:family="text">
      <style:text-properties fo:color="#000000" style:font-name-asian="Arial" style:font-name-complex="Arial"/>
    </style:style>
    <style:style style:name="T314_30" style:family="text">
      <style:text-properties fo:color="#000000" style:font-name-asian="Arial" style:font-name-complex="Arial"/>
    </style:style>
    <style:style style:name="T314_31" style:family="text">
      <style:text-properties fo:color="#000000" style:font-name-asian="Arial" style:font-name-complex="Arial"/>
    </style:style>
    <style:style style:name="T314_32" style:family="text">
      <style:text-properties fo:color="#000000" style:font-name-asian="Arial" style:font-name-complex="Arial"/>
    </style:style>
    <style:style style:name="T314_33" style:family="text">
      <style:text-properties fo:color="#000000" style:font-name-asian="Arial" style:font-name-complex="Arial"/>
    </style:style>
    <style:style style:name="P315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316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16_1" style:family="text">
      <style:text-properties fo:color="#000000" style:font-name-asian="Arial" style:font-name-complex="Arial"/>
    </style:style>
    <style:style style:name="T316_2" style:family="text">
      <style:text-properties fo:color="#000000" style:font-name-asian="Arial" style:font-name-complex="Arial"/>
    </style:style>
    <style:style style:name="T316_3" style:family="text">
      <style:text-properties fo:color="#000000" style:font-name-asian="Arial" style:font-name-complex="Arial"/>
    </style:style>
    <style:style style:name="T316_4" style:family="text">
      <style:text-properties fo:color="#000000" style:font-name-asian="Arial" style:font-name-complex="Arial"/>
    </style:style>
    <style:style style:name="T316_5" style:family="text">
      <style:text-properties fo:color="#000000" style:font-name-asian="Arial" style:font-name-complex="Arial"/>
    </style:style>
    <style:style style:name="T316_6" style:family="text">
      <style:text-properties fo:color="#000000" style:font-name-asian="Arial" style:font-name-complex="Arial"/>
    </style:style>
    <style:style style:name="T316_7" style:family="text">
      <style:text-properties fo:color="#000000" style:font-name-asian="Arial" style:font-name-complex="Arial"/>
    </style:style>
    <style:style style:name="T316_8" style:family="text">
      <style:text-properties fo:color="#000000" style:font-name-asian="Arial" style:font-name-complex="Arial"/>
    </style:style>
    <style:style style:name="T316_9" style:family="text">
      <style:text-properties fo:color="#000000" style:font-name-asian="Arial" style:font-name-complex="Arial"/>
    </style:style>
    <style:style style:name="T316_10" style:family="text">
      <style:text-properties fo:color="#000000" style:font-name-asian="Arial" style:font-name-complex="Arial"/>
    </style:style>
    <style:style style:name="T316_11" style:family="text">
      <style:text-properties fo:color="#000000" style:font-name-asian="Arial" style:font-name-complex="Arial"/>
    </style:style>
    <style:style style:name="T316_12" style:family="text">
      <style:text-properties fo:color="#000000" style:font-name-asian="Arial" style:font-name-complex="Arial"/>
    </style:style>
    <style:style style:name="T316_13" style:family="text">
      <style:text-properties fo:color="#000000" style:font-name-asian="Arial" style:font-name-complex="Arial"/>
    </style:style>
    <style:style style:name="T316_14" style:family="text">
      <style:text-properties fo:color="#000000" style:font-name-asian="Arial" style:font-name-complex="Arial"/>
    </style:style>
    <style:style style:name="T316_15" style:family="text">
      <style:text-properties fo:color="#000000" style:font-name-asian="Arial" style:font-name-complex="Arial"/>
    </style:style>
    <style:style style:name="T316_16" style:family="text">
      <style:text-properties fo:color="#000000" style:font-name-asian="Arial" style:font-name-complex="Arial"/>
    </style:style>
    <style:style style:name="T316_17" style:family="text">
      <style:text-properties fo:color="#000000" style:font-name-asian="Arial" style:font-name-complex="Arial"/>
    </style:style>
    <style:style style:name="T316_18" style:family="text">
      <style:text-properties fo:color="#000000" style:font-name-asian="Arial" style:font-name-complex="Arial"/>
    </style:style>
    <style:style style:name="T316_19" style:family="text">
      <style:text-properties fo:color="#000000" style:font-name-asian="Arial" style:font-name-complex="Arial"/>
    </style:style>
    <style:style style:name="P317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318" style:family="paragraph" style:parent-style-name="Normal">
      <style:paragraph-properties fo:line-height="115%"/>
    </style:style>
    <style:style style:name="T318_1" style:family="text">
      <style:text-properties fo:font-style="italic" style:font-style-asian="italic" style:font-style-complex="italic" fo:color="#000000" style:font-name-asian="Arial" style:font-name-complex="Arial" fo:font-weight="bold" style:font-weight-asian="bold"/>
    </style:style>
    <style:style style:name="T318_2" style:family="text">
      <style:text-properties fo:font-style="italic" style:font-style-asian="italic" style:font-style-complex="italic" fo:color="#000000" style:font-name-asian="Arial" style:font-name-complex="Arial" fo:font-weight="bold" style:font-weight-asian="bold"/>
    </style:style>
    <style:style style:name="T318_3" style:family="text">
      <style:text-properties fo:font-style="italic" style:font-style-asian="italic" style:font-style-complex="italic" fo:color="#000000" style:font-name-asian="Arial" style:font-name-complex="Arial" fo:font-weight="bold" style:font-weight-asian="bold"/>
    </style:style>
    <style:style style:name="P319" style:family="paragraph" style:parent-style-name="List_20_Paragraph">
      <style:paragraph-properties fo:line-height="115%"/>
    </style:style>
    <style:style style:name="T319_1" style:family="text">
      <style:text-properties fo:color="#000000" style:font-name-asian="Arial" style:font-name-complex="Arial"/>
    </style:style>
    <style:style style:name="T319_2" style:family="text">
      <style:text-properties fo:color="#000000" style:font-name-asian="Arial" style:font-name-complex="Arial"/>
    </style:style>
    <style:style style:name="T319_3" style:family="text">
      <style:text-properties fo:color="#000000" style:font-name-asian="Arial" style:font-name-complex="Arial"/>
    </style:style>
    <style:style style:name="T319_4" style:family="text">
      <style:text-properties fo:color="#000000" style:font-name-asian="Arial" style:font-name-complex="Arial"/>
    </style:style>
    <style:style style:name="T319_5" style:family="text">
      <style:text-properties fo:color="#000000" style:font-name-asian="Arial" style:font-name-complex="Arial"/>
    </style:style>
    <style:style style:name="T319_6" style:family="text">
      <style:text-properties fo:color="#000000" style:font-name-asian="Arial" style:font-name-complex="Arial"/>
    </style:style>
    <style:style style:name="T319_7" style:family="text">
      <style:text-properties fo:color="#000000" style:font-name-asian="Arial" style:font-name-complex="Arial"/>
    </style:style>
    <style:style style:name="T319_8" style:family="text">
      <style:text-properties fo:color="#000000" style:font-name-asian="Arial" style:font-name-complex="Arial"/>
    </style:style>
    <style:style style:name="T319_9" style:family="text">
      <style:text-properties fo:color="#000000" style:font-name-asian="Arial" style:font-name-complex="Arial"/>
    </style:style>
    <style:style style:name="T319_10" style:family="text">
      <style:text-properties fo:color="#000000" style:font-name-asian="Arial" style:font-name-complex="Arial"/>
    </style:style>
    <style:style style:name="T319_11" style:family="text" style:parent-style-name="List_20_Paragraph">
      <style:text-properties fo:color="#000000" style:font-name-asian="Arial" style:font-name-complex="Arial"/>
    </style:style>
    <style:style style:name="P320" style:family="paragraph" style:parent-style-name="Footnote_20_text"/>
    <style:style style:name="T320_1" style:family="text"/>
    <style:style style:name="T320_2" style:family="text"/>
    <style:style style:name="T320_3" style:family="text"/>
    <style:style style:name="T320_4" style:family="text" style:parent-style-name="Internet_20_link"/>
    <style:style style:name="T320_5" style:family="text"/>
    <style:style style:name="T320_6" style:family="text">
      <style:text-properties fo:color="#000000" style:font-name-asian="Arial" style:font-name-complex="Arial"/>
    </style:style>
    <style:style style:name="T320_7" style:family="text">
      <style:text-properties fo:color="#000000" style:font-name-asian="Arial" style:font-name-complex="Arial"/>
    </style:style>
    <style:style style:name="T320_8" style:family="text">
      <style:text-properties fo:color="#000000" style:font-name-asian="Arial" style:font-name-complex="Arial"/>
    </style:style>
    <style:style style:name="T320_9" style:family="text">
      <style:text-properties fo:color="#000000" style:font-name-asian="Arial" style:font-name-complex="Arial"/>
    </style:style>
    <style:style style:name="T320_10" style:family="text">
      <style:text-properties fo:color="#000000" style:font-name-asian="Arial" style:font-name-complex="Arial"/>
    </style:style>
    <style:style style:name="T320_11" style:family="text">
      <style:text-properties fo:color="#000000" style:font-name-asian="Arial" style:font-name-complex="Arial"/>
    </style:style>
    <style:style style:name="T320_12" style:family="text">
      <style:text-properties fo:color="#000000" style:font-name-asian="Arial" style:font-name-complex="Arial"/>
    </style:style>
    <style:style style:name="T320_13" style:family="text">
      <style:text-properties fo:color="#000000" style:font-name-asian="Arial" style:font-name-complex="Arial"/>
    </style:style>
    <style:style style:name="T320_14" style:family="text">
      <style:text-properties fo:color="#000000" style:font-name-asian="Arial" style:font-name-complex="Arial"/>
    </style:style>
    <style:style style:name="T320_15" style:family="text">
      <style:text-properties fo:color="#000000" style:font-name-asian="Arial" style:font-name-complex="Arial"/>
    </style:style>
    <style:style style:name="T320_16" style:family="text">
      <style:text-properties fo:color="#000000" style:font-name-asian="Arial" style:font-name-complex="Arial"/>
    </style:style>
    <style:style style:name="T320_17" style:family="text">
      <style:text-properties fo:font-style="italic" style:font-style-asian="italic" style:font-style-complex="italic" fo:color="#000000" style:font-name-asian="Arial" style:font-name-complex="Arial"/>
    </style:style>
    <style:style style:name="T320_18" style:family="text">
      <style:text-properties fo:color="#000000" style:font-name-asian="Arial" style:font-name-complex="Arial"/>
    </style:style>
    <style:style style:name="T320_19" style:family="text" style:parent-style-name="List_20_Paragraph">
      <style:text-properties fo:color="#000000" style:font-name-asian="Arial" style:font-name-complex="Arial"/>
    </style:style>
    <style:style style:name="P321" style:family="paragraph" style:parent-style-name="Footnote_20_text"/>
    <style:style style:name="T321_1" style:family="text"/>
    <style:style style:name="T321_2" style:family="text">
      <style:text-properties fo:color="#000000" style:font-name-asian="Arial" style:font-name-complex="Arial"/>
    </style:style>
    <style:style style:name="T321_3" style:family="text">
      <style:text-properties fo:color="#000000" style:font-name-asian="Arial" style:font-name-complex="Arial"/>
    </style:style>
    <style:style style:name="T321_4" style:family="text">
      <style:text-properties fo:color="#000000" style:font-name-asian="Arial" style:font-name-complex="Arial"/>
    </style:style>
    <style:style style:name="T321_5" style:family="text">
      <style:text-properties fo:color="#000000" style:font-name-asian="Arial" style:font-name-complex="Arial"/>
    </style:style>
    <style:style style:name="T321_6" style:family="text">
      <style:text-properties fo:color="#000000" style:font-name-asian="Arial" style:font-name-complex="Arial"/>
    </style:style>
    <style:style style:name="T321_7" style:family="text">
      <style:text-properties fo:color="#000000" style:font-name-asian="Arial" style:font-name-complex="Arial"/>
    </style:style>
    <style:style style:name="T321_8" style:family="text">
      <style:text-properties fo:color="#000000" style:font-name-asian="Arial" style:font-name-complex="Arial"/>
    </style:style>
    <style:style style:name="T321_9" style:family="text">
      <style:text-properties fo:color="#000000" style:font-name-asian="Arial" style:font-name-complex="Arial"/>
    </style:style>
    <style:style style:name="T321_10" style:family="text">
      <style:text-properties fo:color="#000000" style:font-name-asian="Arial" style:font-name-complex="Arial"/>
    </style:style>
    <style:style style:name="T321_11" style:family="text">
      <style:text-properties fo:color="#000000" style:font-name-asian="Arial" style:font-name-complex="Arial"/>
    </style:style>
    <style:style style:name="T321_12" style:family="text">
      <style:text-properties fo:color="#000000" style:font-name-asian="Arial" style:font-name-complex="Arial"/>
    </style:style>
    <style:style style:name="T321_13" style:family="text">
      <style:text-properties fo:color="#000000" style:font-name-asian="Arial" style:font-name-complex="Arial"/>
    </style:style>
    <style:style style:name="T321_14" style:family="text">
      <style:text-properties fo:color="#000000" style:font-name-asian="Arial" style:font-name-complex="Arial"/>
    </style:style>
    <style:style style:name="T321_15" style:family="text">
      <style:text-properties fo:color="#000000" style:font-name-asian="Arial" style:font-name-complex="Arial"/>
    </style:style>
    <style:style style:name="T321_16" style:family="text">
      <style:text-properties fo:color="#000000" style:font-name-asian="Arial" style:font-name-complex="Arial"/>
    </style:style>
    <style:style style:name="T321_17" style:family="text">
      <style:text-properties fo:color="#000000" style:font-name-asian="Arial" style:font-name-complex="Arial"/>
    </style:style>
    <style:style style:name="T321_18" style:family="text">
      <style:text-properties fo:color="#000000" style:font-name-asian="Arial" style:font-name-complex="Arial"/>
    </style:style>
    <style:style style:name="T321_19" style:family="text">
      <style:text-properties fo:color="#000000" style:font-name-asian="Arial" style:font-name-complex="Arial"/>
    </style:style>
    <style:style style:name="T321_20" style:family="text">
      <style:text-properties fo:color="#000000" style:font-name-asian="Arial" style:font-name-complex="Arial"/>
    </style:style>
    <style:style style:name="T321_21" style:family="text">
      <style:text-properties fo:color="#000000" style:font-name-asian="Arial" style:font-name-complex="Arial"/>
    </style:style>
    <style:style style:name="T321_22" style:family="text">
      <style:text-properties fo:color="#000000" style:font-name-asian="Arial" style:font-name-complex="Arial"/>
    </style:style>
    <style:style style:name="T321_23" style:family="text">
      <style:text-properties fo:color="#000000" style:font-name-asian="Arial" style:font-name-complex="Arial"/>
    </style:style>
    <style:style style:name="T321_24" style:family="text">
      <style:text-properties fo:color="#000000" style:font-name-asian="Arial" style:font-name-complex="Arial"/>
    </style:style>
    <style:style style:name="T321_25" style:family="text">
      <style:text-properties fo:color="#000000" style:font-name-asian="Arial" style:font-name-complex="Arial"/>
    </style:style>
    <style:style style:name="T321_26" style:family="text">
      <style:text-properties fo:color="#000000" style:font-name-asian="Arial" style:font-name-complex="Arial"/>
    </style:style>
    <style:style style:name="T321_27" style:family="text">
      <style:text-properties fo:color="#000000" style:font-name-asian="Arial" style:font-name-complex="Arial"/>
    </style:style>
    <style:style style:name="T321_28" style:family="text">
      <style:text-properties fo:color="#000000" style:font-name-asian="Arial" style:font-name-complex="Arial"/>
    </style:style>
    <style:style style:name="T321_29" style:family="text">
      <style:text-properties fo:color="#000000" style:font-name-asian="Arial" style:font-name-complex="Arial"/>
    </style:style>
    <style:style style:name="T321_30" style:family="text">
      <style:text-properties fo:color="#000000" style:font-name-asian="Arial" style:font-name-complex="Arial"/>
    </style:style>
    <style:style style:name="T321_31" style:family="text">
      <style:text-properties fo:color="#000000" style:font-name-asian="Arial" style:font-name-complex="Arial"/>
    </style:style>
    <style:style style:name="T321_32" style:family="text">
      <style:text-properties fo:color="#000000" style:font-name-asian="Arial" style:font-name-complex="Arial"/>
    </style:style>
    <style:style style:name="T321_33" style:family="text">
      <style:text-properties fo:font-style="italic" style:font-style-asian="italic" style:font-style-complex="italic" fo:color="#000000" style:font-name-asian="Arial" style:font-name-complex="Arial"/>
    </style:style>
    <style:style style:name="T321_34" style:family="text">
      <style:text-properties fo:font-style="italic" style:font-style-asian="italic" style:font-style-complex="italic" fo:color="#000000" style:font-name-asian="Arial" style:font-name-complex="Arial"/>
    </style:style>
    <style:style style:name="T321_35" style:family="text">
      <style:text-properties fo:color="#000000" style:font-name-asian="Arial" style:font-name-complex="Arial"/>
    </style:style>
    <style:style style:name="T321_36" style:family="text">
      <style:text-properties fo:color="#000000" style:font-name-asian="Arial" style:font-name-complex="Arial"/>
    </style:style>
    <style:style style:name="T321_37" style:family="text">
      <style:text-properties fo:color="#000000" style:font-name-asian="Arial" style:font-name-complex="Arial"/>
    </style:style>
    <style:style style:name="T321_38" style:family="text">
      <style:text-properties fo:color="#000000" style:font-name-asian="Arial" style:font-name-complex="Arial"/>
    </style:style>
    <style:style style:name="T321_39" style:family="text">
      <style:text-properties fo:color="#000000" style:font-name-asian="Arial" style:font-name-complex="Arial"/>
    </style:style>
    <style:style style:name="T321_40" style:family="text">
      <style:text-properties fo:color="#000000" style:font-name-asian="Arial" style:font-name-complex="Arial"/>
    </style:style>
    <style:style style:name="T321_41" style:family="text">
      <style:text-properties fo:color="#000000" style:font-name-asian="Arial" style:font-name-complex="Arial"/>
    </style:style>
    <style:style style:name="T321_42" style:family="text">
      <style:text-properties fo:color="#000000" style:font-name-asian="Arial" style:font-name-complex="Arial"/>
    </style:style>
    <style:style style:name="T321_43" style:family="text">
      <style:text-properties fo:color="#000000" style:font-name-asian="Arial" style:font-name-complex="Arial"/>
    </style:style>
    <style:style style:name="T321_44" style:family="text">
      <style:text-properties fo:color="#000000" style:font-name-asian="Arial" style:font-name-complex="Arial"/>
    </style:style>
    <style:style style:name="T321_45" style:family="text">
      <style:text-properties fo:color="#000000" style:font-name-asian="Arial" style:font-name-complex="Arial"/>
    </style:style>
    <style:style style:name="T321_46" style:family="text" style:parent-style-name="List_20_Paragraph">
      <style:text-properties fo:color="#000000" style:font-name-asian="Arial" style:font-name-complex="Arial"/>
    </style:style>
    <style:style style:name="P322" style:family="paragraph" style:parent-style-name="Footnote_20_text"/>
    <style:style style:name="T322_1" style:family="text"/>
    <style:style style:name="T322_2" style:family="text"/>
    <style:style style:name="T322_3" style:family="text" style:parent-style-name="Internet_20_link"/>
    <style:style style:name="T322_4" style:family="text"/>
    <style:style style:name="P323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Table5" style:family="table">
      <style:table-properties table:align="left" style:width="18.443cm" fo:margin-left="0cm"/>
    </style:style>
    <style:style style:name="Column10" style:family="table-column">
      <style:table-column-properties style:column-width="9.222cm"/>
    </style:style>
    <style:style style:name="Column11" style:family="table-column">
      <style:table-column-properties style:column-width="9.222cm"/>
    </style:style>
    <style:style style:name="Row30" style:family="table-row"/>
    <style:style style:name="Cell66" style:family="table-cell">
      <style:table-cell-properties fo:background-color="#4f81bd" style:vertical-align="top" fo:border-top="#4f81bd 0.018cm solid" fo:border-bottom="#4f81bd 0.018cm solid" fo:padding-left="0.19cm" fo:border-left="#4f81bd 0.018cm solid" fo:padding-right="0.19cm" fo:wrap-option="wrap"/>
    </style:style>
    <style:style style:name="P324" style:family="paragraph" style:parent-style-name="Normal">
      <style:paragraph-properties fo:line-height="115%"/>
    </style:style>
    <style:style style:name="T324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fo:background-color="#4f81bd" style:vertical-align="top" fo:border-top="#4f81bd 0.018cm solid" fo:border-bottom="#4f81bd 0.018cm solid" fo:padding-left="0.19cm" fo:padding-right="0.19cm" fo:border-right="#4f81bd 0.018cm solid" fo:wrap-option="wrap"/>
    </style:style>
    <style:style style:name="P325" style:family="paragraph" style:parent-style-name="Normal">
      <style:paragraph-properties fo:line-height="115%"/>
    </style:style>
    <style:style style:name="T325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1" style:family="table-row"/>
    <style:style style:name="Cell68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26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6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27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7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28" style:family="paragraph" style:parent-style-name="List_20_Paragraph">
      <style:paragraph-properties fo:text-indent="-0.635cm" fo:line-height="115%" fo:margin-left="1.27cm"/>
    </style:style>
    <style:style style:name="T32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28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69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29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29_1" style:family="text">
      <style:text-properties fo:font-style="italic" style:font-style-asian="italic" style:font-style-complex="italic"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29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29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30" style:family="paragraph" style:parent-style-name="List_20_Paragraph">
      <style:paragraph-properties fo:text-indent="-0.635cm" fo:line-height="115%" fo:margin-left="1.27cm"/>
    </style:style>
    <style:style style:name="T33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0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0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0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31" style:family="paragraph" style:parent-style-name="List_20_Paragraph">
      <style:paragraph-properties fo:text-indent="-0.635cm" fo:line-height="115%" fo:margin-left="1.27cm"/>
    </style:style>
    <style:style style:name="T33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1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1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1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1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31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32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333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33_1" style:family="text">
      <style:text-properties fo:color="#000000" style:font-name-asian="Arial" style:font-name-complex="Arial"/>
    </style:style>
    <style:style style:name="T333_2" style:family="text">
      <style:text-properties fo:color="#000000" style:font-name-asian="Arial" style:font-name-complex="Arial"/>
    </style:style>
    <style:style style:name="T333_3" style:family="text">
      <style:text-properties fo:color="#000000" style:font-name-asian="Arial" style:font-name-complex="Arial"/>
    </style:style>
    <style:style style:name="T333_4" style:family="text">
      <style:text-properties fo:color="#000000" style:font-name-asian="Arial" style:font-name-complex="Arial"/>
    </style:style>
    <style:style style:name="T333_5" style:family="text">
      <style:text-properties fo:color="#000000" style:font-name-asian="Arial" style:font-name-complex="Arial"/>
    </style:style>
    <style:style style:name="T333_6" style:family="text">
      <style:text-properties fo:color="#000000" style:font-name-asian="Arial" style:font-name-complex="Arial"/>
    </style:style>
    <style:style style:name="T333_7" style:family="text">
      <style:text-properties fo:color="#000000" style:font-name-asian="Arial" style:font-name-complex="Arial"/>
    </style:style>
    <style:style style:name="T333_8" style:family="text">
      <style:text-properties fo:color="#000000" style:font-name-asian="Arial" style:font-name-complex="Arial"/>
    </style:style>
    <style:style style:name="T333_9" style:family="text">
      <style:text-properties fo:color="#000000" style:font-name-asian="Arial" style:font-name-complex="Arial"/>
    </style:style>
    <style:style style:name="T333_10" style:family="text">
      <style:text-properties fo:color="#000000" style:font-name-asian="Arial" style:font-name-complex="Arial"/>
    </style:style>
    <style:style style:name="T333_11" style:family="text">
      <style:text-properties fo:color="#000000" style:font-name-asian="Arial" style:font-name-complex="Arial"/>
    </style:style>
    <style:style style:name="P334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335" style:family="paragraph" style:parent-style-name="Heading_20_2">
      <style:paragraph-properties fo:line-height="115%" fo:margin-bottom="0cm"/>
    </style:style>
    <style:style style:name="T335_1" style:family="text">
      <style:text-properties style:font-name-asian="Arial"/>
    </style:style>
    <style:style style:name="T335_2" style:family="text">
      <style:text-properties style:font-name-asian="Arial"/>
    </style:style>
    <style:style style:name="T335_3" style:family="text">
      <style:text-properties style:font-name-asian="Arial"/>
    </style:style>
    <style:style style:name="P336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336_1" style:family="text">
      <style:text-properties fo:color="#000000" style:font-name-asian="Arial" style:font-name-complex="Arial"/>
    </style:style>
    <style:style style:name="T336_2" style:family="text">
      <style:text-properties fo:color="#000000" style:font-name-asian="Arial" style:font-name-complex="Arial"/>
    </style:style>
    <style:style style:name="T336_3" style:family="text">
      <style:text-properties fo:color="#000000" style:font-name-asian="Arial" style:font-name-complex="Arial"/>
    </style:style>
    <style:style style:name="T336_4" style:family="text">
      <style:text-properties fo:color="#000000" style:font-name-asian="Arial" style:font-name-complex="Arial"/>
    </style:style>
    <style:style style:name="T336_5" style:family="text">
      <style:text-properties fo:color="#000000" style:font-name-asian="Arial" style:font-name-complex="Arial"/>
    </style:style>
    <style:style style:name="T336_6" style:family="text">
      <style:text-properties fo:color="#000000" style:font-name-asian="Arial" style:font-name-complex="Arial"/>
    </style:style>
    <style:style style:name="P337" style:family="paragraph" style:parent-style-name="List_20_Paragraph">
      <style:paragraph-properties fo:text-align="justify" fo:line-height="115%" fo:margin-left="0.635cm"/>
    </style:style>
    <style:style style:name="T337_1" style:family="text">
      <style:text-properties fo:color="#000000" style:font-name-asian="Arial" style:font-name-complex="Arial"/>
    </style:style>
    <style:style style:name="Table6" style:family="table">
      <style:table-properties table:align="left" style:width="18.443cm" fo:margin-left="0cm"/>
    </style:style>
    <style:style style:name="Column12" style:family="table-column">
      <style:table-column-properties style:column-width="9.222cm"/>
    </style:style>
    <style:style style:name="Column13" style:family="table-column">
      <style:table-column-properties style:column-width="9.222cm"/>
    </style:style>
    <style:style style:name="Row32" style:family="table-row"/>
    <style:style style:name="Cell70" style:family="table-cell">
      <style:table-cell-properties fo:background-color="#4f81bd" style:vertical-align="top" fo:border-top="#4f81bd 0.018cm solid" fo:border-bottom="#4f81bd 0.018cm solid" fo:padding-left="0.19cm" fo:border-left="#4f81bd 0.018cm solid" fo:padding-right="0.19cm" fo:wrap-option="wrap"/>
    </style:style>
    <style:style style:name="P338" style:family="paragraph" style:parent-style-name="Normal">
      <style:paragraph-properties fo:line-height="115%"/>
    </style:style>
    <style:style style:name="T338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fo:background-color="#4f81bd" style:vertical-align="top" fo:border-top="#4f81bd 0.018cm solid" fo:border-bottom="#4f81bd 0.018cm solid" fo:padding-left="0.19cm" fo:padding-right="0.19cm" fo:border-right="#4f81bd 0.018cm solid" fo:wrap-option="wrap"/>
    </style:style>
    <style:style style:name="P339" style:family="paragraph" style:parent-style-name="Normal">
      <style:paragraph-properties fo:line-height="115%"/>
    </style:style>
    <style:style style:name="T339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3" style:family="table-row"/>
    <style:style style:name="Cell72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40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0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0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0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41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1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41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73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42" style:family="paragraph" style:parent-style-name="List_20_Paragraph">
      <style:paragraph-properties fo:text-indent="-0.635cm" fo:line-height="115%" fo:margin-left="1.27cm"/>
    </style:style>
    <style:style style:name="T34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42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342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P343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44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4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45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5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5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45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46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347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47_1" style:family="text">
      <style:text-properties fo:color="#000000" style:font-name-asian="Arial" style:font-name-complex="Arial"/>
    </style:style>
    <style:style style:name="T347_2" style:family="text">
      <style:text-properties fo:color="#000000" style:font-name-asian="Arial" style:font-name-complex="Arial"/>
    </style:style>
    <style:style style:name="T347_3" style:family="text">
      <style:text-properties fo:color="#000000" style:font-name-asian="Arial" style:font-name-complex="Arial"/>
    </style:style>
    <style:style style:name="T347_4" style:family="text">
      <style:text-properties fo:color="#000000" style:font-name-asian="Arial" style:font-name-complex="Arial"/>
    </style:style>
    <style:style style:name="T347_5" style:family="text">
      <style:text-properties fo:color="#000000" style:font-name-asian="Arial" style:font-name-complex="Arial"/>
    </style:style>
    <style:style style:name="T347_6" style:family="text">
      <style:text-properties fo:color="#000000" style:font-name-asian="Arial" style:font-name-complex="Arial"/>
    </style:style>
    <style:style style:name="T347_7" style:family="text">
      <style:text-properties fo:color="#000000" style:font-name-asian="Arial" style:font-name-complex="Arial"/>
    </style:style>
    <style:style style:name="T347_8" style:family="text">
      <style:text-properties fo:color="#000000" style:font-name-asian="Arial" style:font-name-complex="Arial"/>
    </style:style>
    <style:style style:name="T347_9" style:family="text">
      <style:text-properties fo:color="#000000" style:font-name-asian="Arial" style:font-name-complex="Arial"/>
    </style:style>
    <style:style style:name="T347_10" style:family="text">
      <style:text-properties fo:color="#000000" style:font-name-asian="Arial" style:font-name-complex="Arial"/>
    </style:style>
    <style:style style:name="T347_11" style:family="text">
      <style:text-properties fo:color="#000000" style:font-name-asian="Arial" style:font-name-complex="Arial"/>
    </style:style>
    <style:style style:name="T347_12" style:family="text">
      <style:text-properties fo:color="#000000" style:font-name-asian="Arial" style:font-name-complex="Arial"/>
    </style:style>
    <style:style style:name="T347_13" style:family="text">
      <style:text-properties fo:color="#000000" style:font-name-asian="Arial" style:font-name-complex="Arial"/>
    </style:style>
    <style:style style:name="T347_14" style:family="text">
      <style:text-properties fo:color="#000000" style:font-name-asian="Arial" style:font-name-complex="Arial"/>
    </style:style>
    <style:style style:name="T347_15" style:family="text">
      <style:text-properties fo:color="#000000" style:font-name-asian="Arial" style:font-name-complex="Arial"/>
    </style:style>
    <style:style style:name="T347_16" style:family="text">
      <style:text-properties fo:color="#000000" style:font-name-asian="Arial" style:font-name-complex="Arial"/>
    </style:style>
    <style:style style:name="T347_17" style:family="text">
      <style:text-properties fo:color="#000000" style:font-name-asian="Arial" style:font-name-complex="Arial"/>
    </style:style>
    <style:style style:name="T347_18" style:family="text">
      <style:text-properties fo:color="#000000" style:font-name-asian="Arial" style:font-name-complex="Arial"/>
    </style:style>
    <style:style style:name="T347_19" style:family="text">
      <style:text-properties fo:color="#000000" style:font-name-asian="Arial" style:font-name-complex="Arial"/>
    </style:style>
    <style:style style:name="T347_20" style:family="text">
      <style:text-properties fo:color="#000000" style:font-name-asian="Arial" style:font-name-complex="Arial"/>
    </style:style>
    <style:style style:name="T347_21" style:family="text">
      <style:text-properties fo:color="#000000" style:font-name-asian="Arial" style:font-name-complex="Arial"/>
    </style:style>
    <style:style style:name="T347_22" style:family="text">
      <style:text-properties fo:color="#000000" style:font-name-asian="Arial" style:font-name-complex="Arial"/>
    </style:style>
    <style:style style:name="T347_23" style:family="text">
      <style:text-properties fo:color="#000000" style:font-name-asian="Arial" style:font-name-complex="Arial"/>
    </style:style>
    <style:style style:name="P348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349" style:family="paragraph" style:parent-style-name="Heading_20_2">
      <style:paragraph-properties fo:line-height="115%" fo:margin-bottom="0cm"/>
    </style:style>
    <style:style style:name="T349_1" style:family="text">
      <style:text-properties style:font-name-asian="Arial"/>
    </style:style>
    <style:style style:name="T349_2" style:family="text">
      <style:text-properties style:font-name-asian="Arial"/>
    </style:style>
    <style:style style:name="T349_3" style:family="text">
      <style:text-properties style:font-name-asian="Arial"/>
    </style:style>
    <style:style style:name="T349_4" style:family="text">
      <style:text-properties style:font-name-asian="Arial"/>
    </style:style>
    <style:style style:name="T349_5" style:family="text">
      <style:text-properties style:font-name-asian="Arial"/>
    </style:style>
    <style:style style:name="T349_6" style:family="text">
      <style:text-properties style:font-name-asian="Arial"/>
    </style:style>
    <style:style style:name="T349_7" style:family="text">
      <style:text-properties style:font-name-asian="Arial"/>
    </style:style>
    <style:style style:name="T349_8" style:family="text">
      <style:text-properties style:font-name-asian="Arial"/>
    </style:style>
    <style:style style:name="T349_9" style:family="text">
      <style:text-properties style:font-name-asian="Arial"/>
    </style:style>
    <style:style style:name="T349_10" style:family="text">
      <style:text-properties style:font-name-asian="Arial"/>
    </style:style>
    <style:style style:name="T349_11" style:family="text">
      <style:text-properties style:font-name-asian="Arial"/>
    </style:style>
    <style:style style:name="T349_12" style:family="text">
      <style:text-properties style:font-name-asian="Arial"/>
    </style:style>
    <style:style style:name="P350" style:family="paragraph" style:parent-style-name="List_20_Paragraph">
      <style:paragraph-properties fo:line-height="115%"/>
    </style:style>
    <style:style style:name="T350_1" style:family="text">
      <style:text-properties fo:color="#000000" style:font-name-asian="Arial" style:font-name-complex="Arial"/>
    </style:style>
    <style:style style:name="T350_2" style:family="text">
      <style:text-properties fo:color="#000000" style:font-name-asian="Arial" style:font-name-complex="Arial"/>
    </style:style>
    <style:style style:name="T350_3" style:family="text">
      <style:text-properties fo:color="#000000" style:font-name-asian="Arial" style:font-name-complex="Arial"/>
    </style:style>
    <style:style style:name="T350_4" style:family="text">
      <style:text-properties fo:color="#000000" style:font-name-asian="Arial" style:font-name-complex="Arial"/>
    </style:style>
    <style:style style:name="T350_5" style:family="text">
      <style:text-properties fo:color="#000000" style:font-name-asian="Arial" style:font-name-complex="Arial"/>
    </style:style>
    <style:style style:name="T350_6" style:family="text">
      <style:text-properties fo:color="#000000" style:font-name-asian="Arial" style:font-name-complex="Arial"/>
    </style:style>
    <style:style style:name="T350_7" style:family="text">
      <style:text-properties fo:color="#000000" style:font-name-asian="Arial" style:font-name-complex="Arial"/>
    </style:style>
    <style:style style:name="T350_8" style:family="text">
      <style:text-properties fo:color="#000000" style:font-name-asian="Arial" style:font-name-complex="Arial"/>
    </style:style>
    <style:style style:name="T350_9" style:family="text"/>
    <style:style style:name="T350_10" style:family="text" style:parent-style-name="Internet_20_link">
      <style:text-properties style:font-name-asian="Arial" style:font-name-complex="Arial"/>
    </style:style>
    <style:style style:name="T350_11" style:family="text">
      <style:text-properties fo:color="#000000" style:font-name-asian="Arial" style:font-name-complex="Arial"/>
    </style:style>
    <style:style style:name="T350_12" style:family="text"/>
    <style:style style:name="T350_13" style:family="text" style:parent-style-name="Internet_20_link">
      <style:text-properties style:font-name-asian="Arial" style:font-name-complex="Arial"/>
    </style:style>
    <style:style style:name="T350_14" style:family="text" style:parent-style-name="Internet_20_link">
      <style:text-properties style:font-name-asian="Arial" style:font-name-complex="Arial"/>
    </style:style>
    <style:style style:name="T350_15" style:family="text">
      <style:text-properties fo:color="#000000" style:font-name-asian="Arial" style:font-name-complex="Arial"/>
    </style:style>
    <style:style style:name="T350_16" style:family="text">
      <style:text-properties fo:color="#000000" style:font-name-asian="Arial" style:font-name-complex="Arial"/>
    </style:style>
    <style:style style:name="T350_17" style:family="text">
      <style:text-properties fo:color="#000000" style:font-name-asian="Arial" style:font-name-complex="Arial"/>
    </style:style>
    <style:style style:name="T350_18" style:family="text"/>
    <style:style style:name="T350_19" style:family="text" style:parent-style-name="Internet_20_link">
      <style:text-properties style:font-name-asian="Arial" style:font-name-complex="Arial"/>
    </style:style>
    <style:style style:name="T350_20" style:family="text">
      <style:text-properties fo:color="#000000" style:font-name-asian="Arial" style:font-name-complex="Arial"/>
    </style:style>
    <style:style style:name="T350_21" style:family="text">
      <style:text-properties fo:color="#000000" style:font-name-asian="Arial" style:font-name-complex="Arial"/>
    </style:style>
    <style:style style:name="T350_22" style:family="text">
      <style:text-properties fo:color="#000000" style:font-name-asian="Arial" style:font-name-complex="Arial"/>
    </style:style>
    <style:style style:name="T350_23" style:family="text">
      <style:text-properties fo:color="#000000" style:font-name-asian="Arial" style:font-name-complex="Arial"/>
    </style:style>
    <style:style style:name="T350_24" style:family="text">
      <style:text-properties fo:color="#000000" style:font-name-asian="Arial" style:font-name-complex="Arial"/>
    </style:style>
    <style:style style:name="T350_25" style:family="text">
      <style:text-properties fo:color="#000000" style:font-name-asian="Arial" style:font-name-complex="Arial"/>
    </style:style>
    <style:style style:name="T350_26" style:family="text">
      <style:text-properties fo:color="#000000" style:font-name-asian="Arial" style:font-name-complex="Arial"/>
    </style:style>
    <style:style style:name="T350_27" style:family="text">
      <style:text-properties fo:color="#000000" style:font-name-asian="Arial" style:font-name-complex="Arial"/>
    </style:style>
    <style:style style:name="T350_28" style:family="text">
      <style:text-properties fo:color="#000000" style:font-name-asian="Arial" style:font-name-complex="Arial"/>
    </style:style>
    <style:style style:name="T350_29" style:family="text">
      <style:text-properties fo:color="#000000" style:font-name-asian="Arial" style:font-name-complex="Arial"/>
    </style:style>
    <style:style style:name="T350_30" style:family="text">
      <style:text-properties fo:color="#000000" style:font-name-asian="Arial" style:font-name-complex="Arial"/>
    </style:style>
    <style:style style:name="T350_31" style:family="text">
      <style:text-properties fo:color="#000000" style:font-name-asian="Arial" style:font-name-complex="Arial"/>
    </style:style>
    <style:style style:name="T350_32" style:family="text">
      <style:text-properties fo:color="#000000" style:font-name-asian="Arial" style:font-name-complex="Arial"/>
    </style:style>
    <style:style style:name="T350_33" style:family="text">
      <style:text-properties fo:color="#000000" style:font-name-asian="Arial" style:font-name-complex="Arial"/>
    </style:style>
    <style:style style:name="T350_34" style:family="text">
      <style:text-properties fo:color="#000000" style:font-name-asian="Arial" style:font-name-complex="Arial"/>
    </style:style>
    <style:style style:name="T350_35" style:family="text">
      <style:text-properties fo:color="#000000" style:font-name-asian="Arial" style:font-name-complex="Arial"/>
    </style:style>
    <style:style style:name="T350_36" style:family="text">
      <style:text-properties fo:color="#000000" style:font-name-asian="Arial" style:font-name-complex="Arial"/>
    </style:style>
    <style:style style:name="T350_37" style:family="text">
      <style:text-properties fo:color="#000000" style:font-name-asian="Arial" style:font-name-complex="Arial"/>
    </style:style>
    <style:style style:name="T350_38" style:family="text">
      <style:text-properties fo:color="#000000" style:font-name-asian="Arial" style:font-name-complex="Arial"/>
    </style:style>
    <style:style style:name="T350_39" style:family="text">
      <style:text-properties fo:color="#000000" style:font-name-asian="Arial" style:font-name-complex="Arial"/>
    </style:style>
    <style:style style:name="T350_40" style:family="text">
      <style:text-properties fo:color="#000000" style:font-name-asian="Arial" style:font-name-complex="Arial"/>
    </style:style>
    <style:style style:name="T350_41" style:family="text">
      <style:text-properties fo:color="#000000" style:font-name-asian="Arial" style:font-name-complex="Arial"/>
    </style:style>
    <style:style style:name="P351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Table7" style:family="table">
      <style:table-properties table:align="left" style:width="18.443cm" fo:margin-left="0cm"/>
    </style:style>
    <style:style style:name="Column14" style:family="table-column">
      <style:table-column-properties style:column-width="9.222cm"/>
    </style:style>
    <style:style style:name="Column15" style:family="table-column">
      <style:table-column-properties style:column-width="9.222cm"/>
    </style:style>
    <style:style style:name="Row34" style:family="table-row"/>
    <style:style style:name="Cell74" style:family="table-cell">
      <style:table-cell-properties fo:background-color="#4f81bd" style:vertical-align="top" fo:border-top="#4f81bd 0.018cm solid" fo:border-bottom="#4f81bd 0.018cm solid" fo:padding-left="0.19cm" fo:border-left="#4f81bd 0.018cm solid" fo:padding-right="0.19cm" fo:wrap-option="wrap"/>
    </style:style>
    <style:style style:name="P352" style:family="paragraph" style:parent-style-name="Normal">
      <style:paragraph-properties fo:line-height="115%"/>
    </style:style>
    <style:style style:name="T352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fo:background-color="#4f81bd" style:vertical-align="top" fo:border-top="#4f81bd 0.018cm solid" fo:border-bottom="#4f81bd 0.018cm solid" fo:padding-left="0.19cm" fo:padding-right="0.19cm" fo:border-right="#4f81bd 0.018cm solid" fo:wrap-option="wrap"/>
    </style:style>
    <style:style style:name="P353" style:family="paragraph" style:parent-style-name="Normal">
      <style:paragraph-properties fo:line-height="115%"/>
    </style:style>
    <style:style style:name="T353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5" style:family="table-row"/>
    <style:style style:name="Cell76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54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4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55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5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5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5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56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8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9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6_10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57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7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58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8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9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0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58_1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77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59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59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0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0_9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1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1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1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1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2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2_8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3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4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5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6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64_7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65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366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66_1" style:family="text">
      <style:text-properties fo:color="#000000" style:font-name-asian="Arial" style:font-name-complex="Arial"/>
    </style:style>
    <style:style style:name="T366_2" style:family="text">
      <style:text-properties fo:color="#000000" style:font-name-asian="Arial" style:font-name-complex="Arial"/>
    </style:style>
    <style:style style:name="T366_3" style:family="text">
      <style:text-properties fo:color="#000000" style:font-name-asian="Arial" style:font-name-complex="Arial"/>
    </style:style>
    <style:style style:name="T366_4" style:family="text">
      <style:text-properties fo:color="#000000" style:font-name-asian="Arial" style:font-name-complex="Arial"/>
    </style:style>
    <style:style style:name="T366_5" style:family="text">
      <style:text-properties fo:color="#000000" style:font-name-asian="Arial" style:font-name-complex="Arial"/>
    </style:style>
    <style:style style:name="T366_6" style:family="text">
      <style:text-properties fo:color="#000000" style:font-name-asian="Arial" style:font-name-complex="Arial"/>
    </style:style>
    <style:style style:name="T366_7" style:family="text">
      <style:text-properties fo:color="#000000" style:font-name-asian="Arial" style:font-name-complex="Arial"/>
    </style:style>
    <style:style style:name="T366_8" style:family="text">
      <style:text-properties fo:color="#000000" style:font-name-asian="Arial" style:font-name-complex="Arial"/>
    </style:style>
    <style:style style:name="T366_9" style:family="text">
      <style:text-properties fo:color="#000000" style:font-name-asian="Arial" style:font-name-complex="Arial"/>
    </style:style>
    <style:style style:name="T366_10" style:family="text">
      <style:text-properties fo:color="#000000" style:font-name-asian="Arial" style:font-name-complex="Arial"/>
    </style:style>
    <style:style style:name="T366_11" style:family="text">
      <style:text-properties fo:color="#000000" style:font-name-asian="Arial" style:font-name-complex="Arial"/>
    </style:style>
    <style:style style:name="P367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368" style:family="paragraph" style:parent-style-name="Heading_20_2">
      <style:paragraph-properties fo:line-height="115%" fo:margin-bottom="0cm"/>
    </style:style>
    <style:style style:name="T368_1" style:family="text">
      <style:text-properties style:font-name-asian="Arial"/>
    </style:style>
    <style:style style:name="T368_2" style:family="text">
      <style:text-properties style:font-name-asian="Arial"/>
    </style:style>
    <style:style style:name="T368_3" style:family="text">
      <style:text-properties style:font-name-asian="Arial"/>
    </style:style>
    <style:style style:name="T368_4" style:family="text">
      <style:text-properties style:font-name-asian="Arial"/>
    </style:style>
    <style:style style:name="T368_5" style:family="text">
      <style:text-properties style:font-name-asian="Arial"/>
    </style:style>
    <style:style style:name="T368_6" style:family="text">
      <style:text-properties style:font-name-asian="Arial"/>
    </style:style>
    <style:style style:name="P369" style:family="paragraph" style:parent-style-name="List_20_Paragraph">
      <style:paragraph-properties fo:line-height="115%"/>
    </style:style>
    <style:style style:name="T369_1" style:family="text">
      <style:text-properties fo:color="#000000" style:font-name-asian="Arial" style:font-name-complex="Arial"/>
    </style:style>
    <style:style style:name="T369_2" style:family="text">
      <style:text-properties fo:color="#000000" style:font-name-asian="Arial" style:font-name-complex="Arial"/>
    </style:style>
    <style:style style:name="T369_3" style:family="text">
      <style:text-properties fo:color="#000000" style:font-name-asian="Arial" style:font-name-complex="Arial"/>
    </style:style>
    <style:style style:name="T369_4" style:family="text">
      <style:text-properties fo:color="#000000" style:font-name-asian="Arial" style:font-name-complex="Arial"/>
    </style:style>
    <style:style style:name="T369_5" style:family="text">
      <style:text-properties fo:color="#000000" style:font-name-asian="Arial" style:font-name-complex="Arial"/>
    </style:style>
    <style:style style:name="T369_6" style:family="text">
      <style:text-properties fo:color="#000000" style:font-name-asian="Arial" style:font-name-complex="Arial"/>
    </style:style>
    <style:style style:name="T369_7" style:family="text">
      <style:text-properties fo:color="#000000" style:font-name-asian="Arial" style:font-name-complex="Arial"/>
    </style:style>
    <style:style style:name="T369_8" style:family="text">
      <style:text-properties fo:color="#000000" style:font-name-asian="Arial" style:font-name-complex="Arial"/>
    </style:style>
    <style:style style:name="T369_9" style:family="text">
      <style:text-properties fo:color="#000000" style:font-name-asian="Arial" style:font-name-complex="Arial"/>
    </style:style>
    <style:style style:name="T369_10" style:family="text">
      <style:text-properties fo:color="#000000" style:font-name-asian="Arial" style:font-name-complex="Arial"/>
    </style:style>
    <style:style style:name="T369_11" style:family="text">
      <style:text-properties fo:color="#000000" style:font-name-asian="Arial" style:font-name-complex="Arial"/>
    </style:style>
    <style:style style:name="T369_12" style:family="text">
      <style:text-properties fo:color="#000000" style:font-name-asian="Arial" style:font-name-complex="Arial"/>
    </style:style>
    <style:style style:name="T369_13" style:family="text">
      <style:text-properties fo:color="#000000" style:font-name-asian="Arial" style:font-name-complex="Arial"/>
    </style:style>
    <style:style style:name="T369_14" style:family="text">
      <style:text-properties fo:color="#000000" style:font-name-asian="Arial" style:font-name-complex="Arial"/>
    </style:style>
    <style:style style:name="T369_15" style:family="text">
      <style:text-properties fo:color="#000000" style:font-name-asian="Arial" style:font-name-complex="Arial"/>
    </style:style>
    <style:style style:name="T369_16" style:family="text">
      <style:text-properties fo:color="#000000" style:font-name-asian="Arial" style:font-name-complex="Arial"/>
    </style:style>
    <style:style style:name="T369_17" style:family="text">
      <style:text-properties fo:color="#000000" style:font-name-asian="Arial" style:font-name-complex="Arial"/>
    </style:style>
    <style:style style:name="T369_18" style:family="text">
      <style:text-properties fo:color="#000000" style:font-name-asian="Arial" style:font-name-complex="Arial"/>
    </style:style>
    <style:style style:name="T369_19" style:family="text">
      <style:text-properties fo:color="#000000" style:font-name-asian="Arial" style:font-name-complex="Arial"/>
    </style:style>
    <style:style style:name="T369_20" style:family="text">
      <style:text-properties fo:color="#000000" style:font-name-asian="Arial" style:font-name-complex="Arial"/>
    </style:style>
    <style:style style:name="T369_21" style:family="text">
      <style:text-properties fo:color="#000000" style:font-name-asian="Arial" style:font-name-complex="Arial"/>
    </style:style>
    <style:style style:name="T369_22" style:family="text">
      <style:text-properties fo:color="#000000" style:font-name-asian="Arial" style:font-name-complex="Arial"/>
    </style:style>
    <style:style style:name="T369_23" style:family="text">
      <style:text-properties fo:color="#000000" style:font-name-asian="Arial" style:font-name-complex="Arial"/>
    </style:style>
    <style:style style:name="T369_24" style:family="text">
      <style:text-properties fo:color="#000000" style:font-name-asian="Arial" style:font-name-complex="Arial"/>
    </style:style>
    <style:style style:name="T369_25" style:family="text">
      <style:text-properties fo:color="#000000" style:font-name-asian="Arial" style:font-name-complex="Arial"/>
    </style:style>
    <style:style style:name="T369_26" style:family="text">
      <style:text-properties fo:color="#000000" style:font-name-asian="Arial" style:font-name-complex="Arial"/>
    </style:style>
    <style:style style:name="T369_27" style:family="text">
      <style:text-properties fo:color="#000000" style:font-name-asian="Arial" style:font-name-complex="Arial"/>
    </style:style>
    <style:style style:name="T369_28" style:family="text">
      <style:text-properties fo:color="#000000" style:font-name-asian="Arial" style:font-name-complex="Arial"/>
    </style:style>
    <style:style style:name="T369_29" style:family="text">
      <style:text-properties fo:color="#000000" style:font-name-asian="Arial" style:font-name-complex="Arial"/>
    </style:style>
    <style:style style:name="T369_30" style:family="text">
      <style:text-properties fo:color="#000000" style:font-name-asian="Arial" style:font-name-complex="Arial"/>
    </style:style>
    <style:style style:name="T369_31" style:family="text">
      <style:text-properties fo:color="#000000" style:font-name-asian="Arial" style:font-name-complex="Arial"/>
    </style:style>
    <style:style style:name="T369_32" style:family="text">
      <style:text-properties fo:color="#000000" style:font-name-asian="Arial" style:font-name-complex="Arial"/>
    </style:style>
    <style:style style:name="T369_33" style:family="text">
      <style:text-properties fo:color="#000000" style:font-name-asian="Arial" style:font-name-complex="Arial"/>
    </style:style>
    <style:style style:name="T369_34" style:family="text">
      <style:text-properties fo:color="#000000" style:font-name-asian="Arial" style:font-name-complex="Arial"/>
    </style:style>
    <style:style style:name="T369_35" style:family="text">
      <style:text-properties fo:color="#000000" style:font-name-asian="Arial" style:font-name-complex="Arial"/>
    </style:style>
    <style:style style:name="T369_36" style:family="text">
      <style:text-properties fo:color="#000000" style:font-name-asian="Arial" style:font-name-complex="Arial"/>
    </style:style>
    <style:style style:name="T369_37" style:family="text"/>
    <style:style style:name="T369_38" style:family="text">
      <style:text-properties fo:color="#000000" style:font-name-asian="Arial" style:font-name-complex="Arial"/>
    </style:style>
    <style:style style:name="T369_39" style:family="text">
      <style:text-properties fo:color="#000000" style:font-name-asian="Arial" style:font-name-complex="Arial"/>
    </style:style>
    <style:style style:name="T369_40" style:family="text">
      <style:text-properties fo:color="#000000" style:font-name-asian="Arial" style:font-name-complex="Arial"/>
    </style:style>
    <style:style style:name="T369_41" style:family="text">
      <style:text-properties fo:color="#000000" style:font-name-asian="Arial" style:font-name-complex="Arial"/>
    </style:style>
    <style:style style:name="T369_42" style:family="text">
      <style:text-properties fo:color="#000000" style:font-name-asian="Arial" style:font-name-complex="Arial"/>
    </style:style>
    <style:style style:name="T369_43" style:family="text">
      <style:text-properties fo:color="#000000" style:font-name-asian="Arial" style:font-name-complex="Arial"/>
    </style:style>
    <style:style style:name="T369_44" style:family="text">
      <style:text-properties fo:color="#000000" style:font-name-asian="Arial" style:font-name-complex="Arial"/>
    </style:style>
    <style:style style:name="T369_45" style:family="text">
      <style:text-properties fo:color="#000000" style:font-name-asian="Arial" style:font-name-complex="Arial"/>
    </style:style>
    <style:style style:name="T369_46" style:family="text">
      <style:text-properties fo:color="#000000" style:font-name-asian="Arial" style:font-name-complex="Arial"/>
    </style:style>
    <style:style style:name="T369_47" style:family="text">
      <style:text-properties fo:color="#000000" style:font-name-asian="Arial" style:font-name-complex="Arial"/>
    </style:style>
    <style:style style:name="T369_48" style:family="text">
      <style:text-properties fo:color="#000000" style:font-name-asian="Arial" style:font-name-complex="Arial"/>
    </style:style>
    <style:style style:name="T369_49" style:family="text">
      <style:text-properties fo:color="#000000" style:font-name-asian="Arial" style:font-name-complex="Arial"/>
    </style:style>
    <style:style style:name="T369_50" style:family="text">
      <style:text-properties fo:color="#000000" style:font-name-asian="Arial" style:font-name-complex="Arial"/>
    </style:style>
    <style:style style:name="T369_51" style:family="text">
      <style:text-properties fo:color="#000000" style:font-name-asian="Arial" style:font-name-complex="Arial"/>
    </style:style>
    <style:style style:name="T369_52" style:family="text">
      <style:text-properties fo:color="#000000" style:font-name-asian="Arial" style:font-name-complex="Arial"/>
    </style:style>
    <style:style style:name="T369_53" style:family="text">
      <style:text-properties fo:color="#000000" style:font-name-asian="Arial" style:font-name-complex="Arial"/>
    </style:style>
    <style:style style:name="T369_54" style:family="text">
      <style:text-properties fo:color="#000000" style:font-name-asian="Arial" style:font-name-complex="Arial"/>
    </style:style>
    <style:style style:name="T369_55" style:family="text">
      <style:text-properties fo:color="#000000" style:font-name-asian="Arial" style:font-name-complex="Arial"/>
    </style:style>
    <style:style style:name="T369_56" style:family="text">
      <style:text-properties fo:color="#000000" style:font-name-asian="Arial" style:font-name-complex="Arial"/>
    </style:style>
    <style:style style:name="T369_57" style:family="text">
      <style:text-properties fo:color="#000000" style:font-name-asian="Arial" style:font-name-complex="Arial"/>
    </style:style>
    <style:style style:name="T369_58" style:family="text">
      <style:text-properties fo:color="#000000" style:font-name-asian="Arial" style:font-name-complex="Arial"/>
    </style:style>
    <style:style style:name="T369_59" style:family="text">
      <style:text-properties fo:color="#000000" style:font-name-asian="Arial" style:font-name-complex="Arial"/>
    </style:style>
    <style:style style:name="T369_60" style:family="text">
      <style:text-properties fo:color="#000000" style:font-name-asian="Arial" style:font-name-complex="Arial"/>
    </style:style>
    <style:style style:name="T369_61" style:family="text">
      <style:text-properties fo:color="#000000" style:font-name-asian="Arial" style:font-name-complex="Arial"/>
    </style:style>
    <style:style style:name="T369_62" style:family="text">
      <style:text-properties fo:color="#000000" style:font-name-asian="Arial" style:font-name-complex="Arial"/>
    </style:style>
    <style:style style:name="T369_63" style:family="text">
      <style:text-properties fo:color="#000000" style:font-name-asian="Arial" style:font-name-complex="Arial"/>
    </style:style>
    <style:style style:name="T369_64" style:family="text">
      <style:text-properties fo:color="#000000" style:font-name-asian="Arial" style:font-name-complex="Arial"/>
    </style:style>
    <style:style style:name="T369_65" style:family="text">
      <style:text-properties fo:color="#000000" style:font-name-asian="Arial" style:font-name-complex="Arial"/>
    </style:style>
    <style:style style:name="P370" style:family="paragraph" style:parent-style-name="Normal">
      <style:paragraph-properties fo:line-height="115%"/>
      <style:text-properties fo:color="#000000" style:font-name-asian="Arial" style:font-name-complex="Arial" fo:font-weight="bold" style:font-weight-asian="bold" style:font-weight-complex="bold"/>
    </style:style>
    <style:style style:name="Table8" style:family="table">
      <style:table-properties table:align="left" style:width="18.443cm" fo:margin-left="0cm"/>
    </style:style>
    <style:style style:name="Column16" style:family="table-column">
      <style:table-column-properties style:column-width="9.222cm"/>
    </style:style>
    <style:style style:name="Column17" style:family="table-column">
      <style:table-column-properties style:column-width="9.222cm"/>
    </style:style>
    <style:style style:name="Row36" style:family="table-row"/>
    <style:style style:name="Cell78" style:family="table-cell">
      <style:table-cell-properties fo:background-color="#4f81bd" style:vertical-align="top" fo:border-top="#4f81bd 0.018cm solid" fo:border-bottom="#4f81bd 0.018cm solid" fo:padding-left="0.19cm" fo:border-left="#4f81bd 0.018cm solid" fo:padding-right="0.19cm" fo:wrap-option="wrap"/>
    </style:style>
    <style:style style:name="P371" style:family="paragraph" style:parent-style-name="Normal">
      <style:paragraph-properties fo:line-height="115%"/>
    </style:style>
    <style:style style:name="T371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fo:background-color="#4f81bd" style:vertical-align="top" fo:border-top="#4f81bd 0.018cm solid" fo:border-bottom="#4f81bd 0.018cm solid" fo:padding-left="0.19cm" fo:padding-right="0.19cm" fo:border-right="#4f81bd 0.018cm solid" fo:wrap-option="wrap"/>
    </style:style>
    <style:style style:name="P372" style:family="paragraph" style:parent-style-name="Normal">
      <style:paragraph-properties fo:line-height="115%"/>
    </style:style>
    <style:style style:name="T372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7" style:family="table-row"/>
    <style:style style:name="Cell80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73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3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3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74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4_8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75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5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5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5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75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81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76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6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6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6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6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7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7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7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7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7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8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8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8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8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79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9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9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9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79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80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80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80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81" style:family="paragraph" style:parent-style-name="Normal">
      <style:paragraph-properties fo:line-height="115%"/>
      <style:text-properties fo:color="#000000" style:font-name-asian="Arial" style:font-name-complex="Arial" fo:font-weight="bold" style:font-weight-asian="bold" style:font-weight-complex="bold"/>
    </style:style>
    <style:style style:name="P382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82_1" style:family="text">
      <style:text-properties fo:color="#000000" style:font-name-asian="Arial" style:font-name-complex="Arial"/>
    </style:style>
    <style:style style:name="P383" style:family="paragraph" style:parent-style-name="Normal">
      <style:paragraph-properties fo:line-height="115%"/>
      <style:text-properties fo:color="#000000" style:font-name-asian="Arial" style:font-name-complex="Arial" fo:font-weight="bold" style:font-weight-asian="bold" style:font-weight-complex="bold"/>
    </style:style>
    <style:style style:name="P384" style:family="paragraph" style:parent-style-name="Heading_20_2">
      <style:paragraph-properties fo:line-height="115%"/>
    </style:style>
    <style:style style:name="T384_1" style:family="text">
      <style:text-properties style:font-name-asian="Arial"/>
    </style:style>
    <style:style style:name="T384_2" style:family="text">
      <style:text-properties style:font-name-asian="Arial"/>
    </style:style>
    <style:style style:name="P385" style:family="paragraph" style:parent-style-name="List_20_Paragraph">
      <style:paragraph-properties fo:line-height="115%" fo:margin-top="0.071cm"/>
    </style:style>
    <style:style style:name="T385_1" style:family="text">
      <style:text-properties fo:color="#000000" style:font-name-asian="Arial" style:font-name-complex="Arial"/>
    </style:style>
    <style:style style:name="T385_2" style:family="text">
      <style:text-properties fo:color="#000000" style:font-name-asian="Arial" style:font-name-complex="Arial"/>
    </style:style>
    <style:style style:name="T385_3" style:family="text">
      <style:text-properties fo:color="#000000" style:font-name-asian="Arial" style:font-name-complex="Arial"/>
    </style:style>
    <style:style style:name="T385_4" style:family="text">
      <style:text-properties fo:color="#000000" style:font-name-asian="Arial" style:font-name-complex="Arial"/>
    </style:style>
    <style:style style:name="T385_5" style:family="text">
      <style:text-properties fo:color="#000000" style:font-name-asian="Arial" style:font-name-complex="Arial"/>
    </style:style>
    <style:style style:name="T385_6" style:family="text">
      <style:text-properties fo:color="#000000" style:font-name-asian="Arial" style:font-name-complex="Arial"/>
    </style:style>
    <style:style style:name="T385_7" style:family="text">
      <style:text-properties fo:color="#000000" style:font-name-asian="Arial" style:font-name-complex="Arial"/>
    </style:style>
    <style:style style:name="T385_8" style:family="text">
      <style:text-properties fo:color="#000000" style:font-name-asian="Arial" style:font-name-complex="Arial"/>
    </style:style>
    <style:style style:name="T385_9" style:family="text">
      <style:text-properties fo:color="#000000" style:font-name-asian="Arial" style:font-name-complex="Arial"/>
    </style:style>
    <style:style style:name="T385_10" style:family="text">
      <style:text-properties fo:color="#000000" style:font-name-asian="Arial" style:font-name-complex="Arial"/>
    </style:style>
    <style:style style:name="T385_11" style:family="text">
      <style:text-properties fo:color="#000000" style:font-name-asian="Arial" style:font-name-complex="Arial"/>
    </style:style>
    <style:style style:name="P386" style:family="paragraph" style:parent-style-name="List_20_Paragraph">
      <style:paragraph-properties fo:line-height="115%" fo:margin-top="0.071cm" fo:margin-left="0.635cm"/>
    </style:style>
    <style:style style:name="Table9" style:family="table">
      <style:table-properties table:align="left" style:width="18.443cm" fo:margin-left="0cm"/>
    </style:style>
    <style:style style:name="Column18" style:family="table-column">
      <style:table-column-properties style:column-width="9.222cm"/>
    </style:style>
    <style:style style:name="Column19" style:family="table-column">
      <style:table-column-properties style:column-width="9.222cm"/>
    </style:style>
    <style:style style:name="Row38" style:family="table-row"/>
    <style:style style:name="Cell82" style:family="table-cell">
      <style:table-cell-properties fo:background-color="#4f81bd" style:vertical-align="top" fo:border-top="#4f81bd 0.018cm solid" fo:border-bottom="#4f81bd 0.018cm solid" fo:padding-left="0.19cm" fo:border-left="#4f81bd 0.018cm solid" fo:padding-right="0.19cm" fo:wrap-option="wrap"/>
    </style:style>
    <style:style style:name="P387" style:family="paragraph" style:parent-style-name="Normal">
      <style:paragraph-properties fo:line-height="115%"/>
    </style:style>
    <style:style style:name="T387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fo:background-color="#4f81bd" style:vertical-align="top" fo:border-top="#4f81bd 0.018cm solid" fo:border-bottom="#4f81bd 0.018cm solid" fo:padding-left="0.19cm" fo:padding-right="0.19cm" fo:border-right="#4f81bd 0.018cm solid" fo:wrap-option="wrap"/>
    </style:style>
    <style:style style:name="P388" style:family="paragraph" style:parent-style-name="Normal">
      <style:paragraph-properties fo:line-height="115%"/>
    </style:style>
    <style:style style:name="T388_1" style:family="text">
      <style:text-properties fo:color="#ffffff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Row39" style:family="table-row"/>
    <style:style style:name="Cell84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89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6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7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8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9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10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1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1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89_1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90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0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0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91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1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1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1_3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1_4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1_5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P392" style:family="paragraph" style:parent-style-name="List_20_Paragraph">
      <style:paragraph-properties fo:text-indent="-0.635cm" fo:line-height="115%" fo:margin-left="1.27cm"/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2_1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T392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 fo:font-weight="normal" style:font-weight-asian="normal" style:font-weight-complex="normal"/>
    </style:style>
    <style:style style:name="Cell85" style:family="table-cell">
      <style:table-cell-properties fo:background-color="#dbe5f1" style:vertical-align="top" fo:border-top="#95b3d7 0.018cm solid" fo:border-bottom="#95b3d7 0.018cm solid" fo:padding-left="0.19cm" fo:border-left="#95b3d7 0.018cm solid" fo:padding-right="0.19cm" fo:border-right="#95b3d7 0.018cm solid" fo:wrap-option="wrap"/>
    </style:style>
    <style:style style:name="P393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3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3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3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3_4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94" style:family="paragraph" style:parent-style-name="List_20_Paragraph">
      <style:paragraph-properties fo:text-indent="-0.635cm" fo:line-height="115%" fo:margin-left="1.27cm"/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4_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4_2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T394_3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/>
    </style:style>
    <style:style style:name="P395" style:family="paragraph" style:parent-style-name="Normal">
      <style:paragraph-properties fo:line-height="115%" fo:margin-top="0.071cm"/>
      <style:text-properties fo:color="#000000" style:font-name-asian="Arial" style:font-name-complex="Arial"/>
    </style:style>
    <style:style style:name="P396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396_1" style:family="text">
      <style:text-properties style:font-name-asian="Arial" style:font-name-complex="Arial"/>
    </style:style>
    <style:style style:name="T396_2" style:family="text">
      <style:text-properties style:font-name-asian="Arial" style:font-name-complex="Arial"/>
    </style:style>
    <style:style style:name="T396_3" style:family="text">
      <style:text-properties style:font-name-asian="Arial" style:font-name-complex="Arial"/>
    </style:style>
    <style:style style:name="T396_4" style:family="text">
      <style:text-properties style:font-name-asian="Arial" style:font-name-complex="Arial"/>
    </style:style>
    <style:style style:name="T396_5" style:family="text">
      <style:text-properties style:font-name-asian="Arial" style:font-name-complex="Arial"/>
    </style:style>
    <style:style style:name="T396_6" style:family="text">
      <style:text-properties style:font-name-asian="Arial" style:font-name-complex="Arial"/>
    </style:style>
    <style:style style:name="T396_7" style:family="text">
      <style:text-properties style:font-name-asian="Arial" style:font-name-complex="Arial"/>
    </style:style>
    <style:style style:name="T396_8" style:family="text">
      <style:text-properties fo:font-style="italic" style:font-style-asian="italic" style:font-style-complex="italic" style:font-name-asian="Arial" style:font-name-complex="Arial"/>
    </style:style>
    <style:style style:name="T396_9" style:family="text">
      <style:text-properties style:font-name-asian="Arial" style:font-name-complex="Arial"/>
    </style:style>
    <style:style style:name="T396_10" style:family="text">
      <style:text-properties style:font-name-asian="Arial" style:font-name-complex="Arial"/>
    </style:style>
    <style:style style:name="T396_11" style:family="text">
      <style:text-properties style:font-name-asian="Arial" style:font-name-complex="Arial"/>
    </style:style>
    <style:style style:name="T396_12" style:family="text">
      <style:text-properties style:font-name-asian="Arial" style:font-name-complex="Arial"/>
    </style:style>
    <style:style style:name="T396_13" style:family="text">
      <style:text-properties style:font-name-asian="Arial" style:font-name-complex="Arial"/>
    </style:style>
    <style:style style:name="T396_14" style:family="text">
      <style:text-properties style:font-name-asian="Arial" style:font-name-complex="Arial"/>
    </style:style>
    <style:style style:name="T396_15" style:family="text">
      <style:text-properties style:font-name-asian="Arial" style:font-name-complex="Arial"/>
    </style:style>
    <style:style style:name="T396_16" style:family="text">
      <style:text-properties style:font-name-asian="Arial" style:font-name-complex="Arial"/>
    </style:style>
    <style:style style:name="T396_17" style:family="text">
      <style:text-properties style:font-name-asian="Arial" style:font-name-complex="Arial"/>
    </style:style>
    <style:style style:name="T396_18" style:family="text">
      <style:text-properties style:font-name-asian="Arial" style:font-name-complex="Arial"/>
    </style:style>
    <style:style style:name="T396_19" style:family="text">
      <style:text-properties style:font-name-asian="Arial" style:font-name-complex="Arial"/>
    </style:style>
    <style:style style:name="T396_20" style:family="text">
      <style:text-properties style:font-name-asian="Arial" style:font-name-complex="Arial"/>
    </style:style>
    <style:style style:name="T396_21" style:family="text">
      <style:text-properties style:font-name-asian="Arial" style:font-name-complex="Arial"/>
    </style:style>
    <style:style style:name="T396_22" style:family="text">
      <style:text-properties style:font-name-asian="Arial" style:font-name-complex="Arial"/>
    </style:style>
    <style:style style:name="T396_23" style:family="text">
      <style:text-properties style:font-name-asian="Arial" style:font-name-complex="Arial"/>
    </style:style>
    <style:style style:name="T396_24" style:family="text">
      <style:text-properties style:font-name-asian="Arial" style:font-name-complex="Arial"/>
    </style:style>
    <style:style style:name="T396_25" style:family="text">
      <style:text-properties style:font-name-asian="Arial" style:font-name-complex="Arial"/>
    </style:style>
    <style:style style:name="T396_26" style:family="text">
      <style:text-properties style:font-name-asian="Arial" style:font-name-complex="Arial"/>
    </style:style>
    <style:style style:name="T396_27" style:family="text">
      <style:text-properties style:font-name-asian="Arial" style:font-name-complex="Arial"/>
    </style:style>
    <style:style style:name="T396_28" style:family="text">
      <style:text-properties style:font-name-asian="Arial" style:font-name-complex="Arial"/>
    </style:style>
    <style:style style:name="T396_29" style:family="text">
      <style:text-properties style:font-name-asian="Arial" style:font-name-complex="Arial"/>
    </style:style>
    <style:style style:name="T396_30" style:family="text">
      <style:text-properties style:font-name-asian="Arial" style:font-name-complex="Arial"/>
    </style:style>
    <style:style style:name="T396_31" style:family="text">
      <style:text-properties style:font-name-asian="Arial" style:font-name-complex="Arial"/>
    </style:style>
    <style:style style:name="T396_32" style:family="text">
      <style:text-properties style:font-name-asian="Arial" style:font-name-complex="Arial"/>
    </style:style>
    <style:style style:name="P397" style:family="paragraph" style:parent-style-name="Normal">
      <style:paragraph-properties fo:line-height="115%" fo:margin-top="0.071cm"/>
      <style:text-properties style:font-name-asian="Arial" style:font-name-complex="Arial"/>
    </style:style>
    <style:style style:name="P398" style:family="paragraph" style:parent-style-name="Normal">
      <style:paragraph-properties fo:line-height="115%" fo:margin-top="0.071cm"/>
    </style:style>
    <style:style style:name="T398_1" style:family="text">
      <style:text-properties fo:font-style="italic" style:font-style-asian="italic" fo:font-weight="bold" style:font-weight-asian="bold" style:font-weight-complex="bold"/>
    </style:style>
    <style:style style:name="P399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399_1" style:family="text">
      <style:text-properties fo:color="#000000" style:font-name-asian="Arial" style:font-name-complex="Arial"/>
    </style:style>
    <style:style style:name="T399_2" style:family="text">
      <style:text-properties fo:color="#000000" style:font-name-asian="Arial" style:font-name-complex="Arial"/>
    </style:style>
    <style:style style:name="T399_3" style:family="text">
      <style:text-properties fo:color="#000000" style:font-name-asian="Arial" style:font-name-complex="Arial"/>
    </style:style>
    <style:style style:name="T399_4" style:family="text">
      <style:text-properties fo:color="#000000" style:font-name-asian="Arial" style:font-name-complex="Arial"/>
    </style:style>
    <style:style style:name="T399_5" style:family="text">
      <style:text-properties fo:color="#000000" style:font-name-asian="Arial" style:font-name-complex="Arial"/>
    </style:style>
    <style:style style:name="T399_6" style:family="text">
      <style:text-properties fo:color="#000000" style:font-name-asian="Arial" style:font-name-complex="Arial"/>
    </style:style>
    <style:style style:name="T399_7" style:family="text">
      <style:text-properties fo:color="#000000" style:font-name-asian="Arial" style:font-name-complex="Arial"/>
    </style:style>
    <style:style style:name="T399_8" style:family="text">
      <style:text-properties fo:color="#000000" style:font-name-asian="Arial" style:font-name-complex="Arial"/>
    </style:style>
    <style:style style:name="T399_9" style:family="text">
      <style:text-properties fo:color="#000000" style:font-name-asian="Arial" style:font-name-complex="Arial"/>
    </style:style>
    <style:style style:name="T399_10" style:family="text">
      <style:text-properties fo:color="#000000" style:font-name-asian="Arial" style:font-name-complex="Arial"/>
    </style:style>
    <style:style style:name="T399_11" style:family="text">
      <style:text-properties fo:color="#000000" style:font-name-asian="Arial" style:font-name-complex="Arial"/>
    </style:style>
    <style:style style:name="P400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401" style:family="paragraph" style:parent-style-name="Caption">
      <style:paragraph-properties fo:line-height="115%" fo:margin-bottom="0cm"/>
    </style:style>
    <style:style style:name="T401_1" style:family="text">
      <style:text-properties fo:font-weight="bold" style:font-weight-asian="bold" style:font-weight-complex="bold"/>
    </style:style>
    <style:style style:name="T401_2" style:family="text">
      <style:text-properties fo:font-weight="bold" style:font-weight-asian="bold" style:font-weight-complex="bold"/>
    </style:style>
    <style:style style:name="T401_3" style:family="text">
      <style:text-properties fo:font-weight="bold" style:font-weight-asian="bold" style:font-weight-complex="bold"/>
    </style:style>
    <style:style style:name="Table10" style:family="table">
      <style:table-properties table:align="center" style:width="18.443cm" fo:margin-left="0.009cm"/>
    </style:style>
    <style:style style:name="Column20" style:family="table-column">
      <style:table-column-properties style:column-width="6.364cm"/>
    </style:style>
    <style:style style:name="Column21" style:family="table-column">
      <style:table-column-properties style:column-width="2.374cm"/>
    </style:style>
    <style:style style:name="Column22" style:family="table-column">
      <style:table-column-properties style:column-width="2.249cm"/>
    </style:style>
    <style:style style:name="Column23" style:family="table-column">
      <style:table-column-properties style:column-width="2.588cm"/>
    </style:style>
    <style:style style:name="Column24" style:family="table-column">
      <style:table-column-properties style:column-width="2.667cm"/>
    </style:style>
    <style:style style:name="Column25" style:family="table-column">
      <style:table-column-properties style:column-width="2.201cm"/>
    </style:style>
    <style:style style:name="Row40" style:family="table-row"/>
    <style:style style:name="Cell8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2" style:family="paragraph" style:parent-style-name="Normal">
      <style:paragraph-properties fo:line-height="115%"/>
    </style:style>
    <style:style style:name="T402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3" style:family="paragraph" style:parent-style-name="Normal">
      <style:paragraph-properties fo:text-align="justify" fo:line-height="115%"/>
    </style:style>
    <style:style style:name="T403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04" style:family="paragraph" style:parent-style-name="Normal">
      <style:paragraph-properties fo:text-align="justify" fo:line-height="115%"/>
    </style:style>
    <style:style style:name="T404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5" style:family="paragraph" style:parent-style-name="Normal">
      <style:paragraph-properties fo:text-align="justify" fo:line-height="115%"/>
    </style:style>
    <style:style style:name="T405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06" style:family="paragraph" style:parent-style-name="Normal">
      <style:paragraph-properties fo:text-align="justify" fo:line-height="115%"/>
    </style:style>
    <style:style style:name="T40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7" style:family="paragraph" style:parent-style-name="Normal">
      <style:paragraph-properties fo:text-align="justify" fo:line-height="115%"/>
    </style:style>
    <style:style style:name="T407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7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08" style:family="paragraph" style:parent-style-name="Normal">
      <style:paragraph-properties fo:text-align="justify" fo:line-height="115%"/>
    </style:style>
    <style:style style:name="T408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8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8_3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8_4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8_5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9" style:family="paragraph" style:parent-style-name="Normal">
      <style:paragraph-properties fo:line-height="115%"/>
    </style:style>
    <style:style style:name="T409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3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4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5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6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09_7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0" style:family="paragraph" style:parent-style-name="Normal">
      <style:paragraph-properties fo:text-align="justify" fo:line-height="115%"/>
    </style:style>
    <style:style style:name="T410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10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41" style:family="table-row">
      <style:table-row-properties style:min-row-height="0.529cm"/>
    </style:style>
    <style:style style:name="Cell9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1" style:family="paragraph" style:parent-style-name="Normal">
      <style:paragraph-properties fo:line-height="115%"/>
    </style:style>
    <style:style style:name="T411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11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11_3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11_4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9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2" style:family="paragraph" style:parent-style-name="Normal">
      <style:paragraph-properties fo:text-align="center" fo:line-height="115%"/>
    </style:style>
    <style:style style:name="T4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3" style:family="paragraph" style:parent-style-name="Normal">
      <style:paragraph-properties fo:text-align="center" fo:line-height="115%"/>
    </style:style>
    <style:style style:name="T4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4" style:family="paragraph" style:parent-style-name="Normal">
      <style:paragraph-properties fo:text-align="center" fo:line-height="115%"/>
    </style:style>
    <style:style style:name="T4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5" style:family="paragraph" style:parent-style-name="Normal">
      <style:paragraph-properties fo:text-align="center" fo:line-height="115%"/>
    </style:style>
    <style:style style:name="T4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6" style:family="paragraph" style:parent-style-name="Normal">
      <style:paragraph-properties fo:text-align="center" fo:line-height="115%"/>
    </style:style>
    <style:style style:name="T4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2" style:family="table-row">
      <style:table-row-properties style:min-row-height="0.529cm"/>
    </style:style>
    <style:style style:name="Cell98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7" style:family="paragraph" style:parent-style-name="Normal">
      <style:paragraph-properties fo:line-height="115%"/>
    </style:style>
    <style:style style:name="T417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17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9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8" style:family="paragraph" style:parent-style-name="Normal">
      <style:paragraph-properties fo:text-align="center" fo:line-height="115%"/>
    </style:style>
    <style:style style:name="T4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9" style:family="paragraph" style:parent-style-name="Normal">
      <style:paragraph-properties fo:text-align="center" fo:line-height="115%"/>
    </style:style>
    <style:style style:name="T4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0" style:family="paragraph" style:parent-style-name="Normal">
      <style:paragraph-properties fo:text-align="center" fo:line-height="115%"/>
    </style:style>
    <style:style style:name="T4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1" style:family="paragraph" style:parent-style-name="Normal">
      <style:paragraph-properties fo:text-align="center" fo:line-height="115%"/>
    </style:style>
    <style:style style:name="T4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2" style:family="paragraph" style:parent-style-name="Normal">
      <style:paragraph-properties fo:text-align="center" fo:line-height="115%"/>
    </style:style>
    <style:style style:name="T4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3" style:family="table-row">
      <style:table-row-properties style:min-row-height="0.529cm"/>
    </style:style>
    <style:style style:name="Cell104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3" style:family="paragraph" style:parent-style-name="Normal">
      <style:paragraph-properties fo:line-height="115%"/>
    </style:style>
    <style:style style:name="T423_1" style:family="text">
      <style:text-properties fo:color="#ffffff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0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4" style:family="paragraph" style:parent-style-name="Normal">
      <style:paragraph-properties fo:text-align="center" fo:line-height="115%"/>
    </style:style>
    <style:style style:name="T4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5" style:family="paragraph" style:parent-style-name="Normal">
      <style:paragraph-properties fo:text-align="center" fo:line-height="115%"/>
    </style:style>
    <style:style style:name="T4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6" style:family="paragraph" style:parent-style-name="Normal">
      <style:paragraph-properties fo:text-align="center" fo:line-height="115%"/>
    </style:style>
    <style:style style:name="T4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7" style:family="paragraph" style:parent-style-name="Normal">
      <style:paragraph-properties fo:text-align="center" fo:line-height="115%"/>
    </style:style>
    <style:style style:name="T4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0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8" style:family="paragraph" style:parent-style-name="Normal">
      <style:paragraph-properties fo:text-align="center" fo:line-height="115%"/>
    </style:style>
    <style:style style:name="T4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4" style:family="table-row">
      <style:table-row-properties style:min-row-height="0.529cm"/>
    </style:style>
    <style:style style:name="Cell110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9" style:family="paragraph" style:parent-style-name="Normal">
      <style:paragraph-properties fo:line-height="115%"/>
    </style:style>
    <style:style style:name="T429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29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1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0" style:family="paragraph" style:parent-style-name="Normal">
      <style:paragraph-properties fo:text-align="center" fo:line-height="115%"/>
    </style:style>
    <style:style style:name="T4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1" style:family="paragraph" style:parent-style-name="Normal">
      <style:paragraph-properties fo:text-align="center" fo:line-height="115%"/>
    </style:style>
    <style:style style:name="T4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2" style:family="paragraph" style:parent-style-name="Normal">
      <style:paragraph-properties fo:text-align="center" fo:line-height="115%"/>
    </style:style>
    <style:style style:name="T4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3" style:family="paragraph" style:parent-style-name="Normal">
      <style:paragraph-properties fo:text-align="center" fo:line-height="115%"/>
    </style:style>
    <style:style style:name="T4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4" style:family="paragraph" style:parent-style-name="Normal">
      <style:paragraph-properties fo:text-align="center" fo:line-height="115%"/>
    </style:style>
    <style:style style:name="T4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5" style:family="table-row"/>
    <style:style style:name="Cell116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5" style:family="paragraph" style:parent-style-name="Normal">
      <style:paragraph-properties fo:line-height="115%"/>
    </style:style>
    <style:style style:name="T435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1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6" style:family="paragraph" style:parent-style-name="Normal">
      <style:paragraph-properties fo:text-align="center" fo:line-height="115%"/>
    </style:style>
    <style:style style:name="T4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7" style:family="paragraph" style:parent-style-name="Normal">
      <style:paragraph-properties fo:text-align="center" fo:line-height="115%"/>
    </style:style>
    <style:style style:name="T43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8" style:family="paragraph" style:parent-style-name="Normal">
      <style:paragraph-properties fo:text-align="center" fo:line-height="115%"/>
    </style:style>
    <style:style style:name="T43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9" style:family="paragraph" style:parent-style-name="Normal">
      <style:paragraph-properties fo:text-align="center" fo:line-height="115%"/>
    </style:style>
    <style:style style:name="T4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0" style:family="paragraph" style:parent-style-name="Normal">
      <style:paragraph-properties fo:text-align="center" fo:line-height="115%"/>
    </style:style>
    <style:style style:name="T4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6" style:family="table-row"/>
    <style:style style:name="Cell12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1" style:family="paragraph" style:parent-style-name="Normal">
      <style:paragraph-properties fo:line-height="115%"/>
    </style:style>
    <style:style style:name="T441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2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2" style:family="paragraph" style:parent-style-name="Normal">
      <style:paragraph-properties fo:text-align="center" fo:line-height="115%"/>
    </style:style>
    <style:style style:name="T4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3" style:family="paragraph" style:parent-style-name="Normal">
      <style:paragraph-properties fo:text-align="center" fo:line-height="115%"/>
    </style:style>
    <style:style style:name="T4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4" style:family="paragraph" style:parent-style-name="Normal">
      <style:paragraph-properties fo:text-align="center" fo:line-height="115%"/>
    </style:style>
    <style:style style:name="T4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5" style:family="paragraph" style:parent-style-name="Normal">
      <style:paragraph-properties fo:text-align="center" fo:line-height="115%"/>
    </style:style>
    <style:style style:name="T4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2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6" style:family="paragraph" style:parent-style-name="Normal">
      <style:paragraph-properties fo:text-align="center" fo:line-height="115%"/>
    </style:style>
    <style:style style:name="T4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7" style:family="table-row"/>
    <style:style style:name="Cell128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7" style:family="paragraph" style:parent-style-name="Normal">
      <style:paragraph-properties fo:line-height="115%"/>
    </style:style>
    <style:style style:name="T447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47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47_3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T447_4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8" style:family="paragraph" style:parent-style-name="Normal">
      <style:paragraph-properties fo:text-align="center" fo:line-height="115%"/>
    </style:style>
    <style:style style:name="T4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9" style:family="paragraph" style:parent-style-name="Normal">
      <style:paragraph-properties fo:text-align="center" fo:line-height="115%"/>
    </style:style>
    <style:style style:name="T4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0" style:family="paragraph" style:parent-style-name="Normal">
      <style:paragraph-properties fo:text-align="center" fo:line-height="115%"/>
    </style:style>
    <style:style style:name="T4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1" style:family="paragraph" style:parent-style-name="Normal">
      <style:paragraph-properties fo:text-align="center" fo:line-height="115%"/>
    </style:style>
    <style:style style:name="T4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2" style:family="paragraph" style:parent-style-name="Normal">
      <style:paragraph-properties fo:text-align="center" fo:line-height="115%"/>
    </style:style>
    <style:style style:name="T4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8" style:family="table-row"/>
    <style:style style:name="Cell134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3" style:family="paragraph" style:parent-style-name="Normal">
      <style:paragraph-properties fo:line-height="115%"/>
    </style:style>
    <style:style style:name="T453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3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4" style:family="paragraph" style:parent-style-name="Normal">
      <style:paragraph-properties fo:text-align="center" fo:line-height="115%"/>
    </style:style>
    <style:style style:name="T4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5" style:family="paragraph" style:parent-style-name="Normal">
      <style:paragraph-properties fo:text-align="center" fo:line-height="115%"/>
    </style:style>
    <style:style style:name="T4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6" style:family="paragraph" style:parent-style-name="Normal">
      <style:paragraph-properties fo:text-align="center" fo:line-height="115%"/>
    </style:style>
    <style:style style:name="T4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7" style:family="paragraph" style:parent-style-name="Normal">
      <style:paragraph-properties fo:text-align="center" fo:line-height="115%"/>
    </style:style>
    <style:style style:name="T4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3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8" style:family="paragraph" style:parent-style-name="Normal">
      <style:paragraph-properties fo:text-align="center" fo:line-height="115%"/>
    </style:style>
    <style:style style:name="T4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49" style:family="table-row"/>
    <style:style style:name="Cell140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59" style:family="paragraph" style:parent-style-name="Normal">
      <style:paragraph-properties fo:line-height="115%"/>
    </style:style>
    <style:style style:name="T459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normal" style:font-weight-asian="normal"/>
    </style:style>
    <style:style style:name="Cell1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0" style:family="paragraph" style:parent-style-name="Normal">
      <style:paragraph-properties fo:text-align="center" fo:line-height="115%"/>
    </style:style>
    <style:style style:name="T4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1" style:family="paragraph" style:parent-style-name="Normal">
      <style:paragraph-properties fo:text-align="center" fo:line-height="115%"/>
    </style:style>
    <style:style style:name="T4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2" style:family="paragraph" style:parent-style-name="Normal">
      <style:paragraph-properties fo:text-align="center" fo:line-height="115%"/>
    </style:style>
    <style:style style:name="T46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3" style:family="paragraph" style:parent-style-name="Normal">
      <style:paragraph-properties fo:text-align="center" fo:line-height="115%"/>
    </style:style>
    <style:style style:name="T4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4" style:family="paragraph" style:parent-style-name="Normal">
      <style:paragraph-properties fo:text-align="center" fo:line-height="115%"/>
    </style:style>
    <style:style style:name="T46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50" style:family="table-row"/>
    <style:style style:name="Cell14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5" style:family="paragraph" style:parent-style-name="Normal">
      <style:paragraph-properties fo:line-height="115%"/>
    </style:style>
    <style:style style:name="T465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65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4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6" style:family="paragraph" style:parent-style-name="Normal">
      <style:paragraph-properties fo:text-align="center" fo:line-height="115%"/>
    </style:style>
    <style:style style:name="T4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7" style:family="paragraph" style:parent-style-name="Normal">
      <style:paragraph-properties fo:text-align="center" fo:line-height="115%"/>
    </style:style>
    <style:style style:name="T46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6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8" style:family="paragraph" style:parent-style-name="Normal">
      <style:paragraph-properties fo:text-align="center" fo:line-height="115%"/>
    </style:style>
    <style:style style:name="T4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9" style:family="paragraph" style:parent-style-name="Normal">
      <style:paragraph-properties fo:text-align="center" fo:line-height="115%"/>
    </style:style>
    <style:style style:name="T4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0" style:family="paragraph" style:parent-style-name="Normal">
      <style:paragraph-properties fo:text-align="center" fo:line-height="115%"/>
    </style:style>
    <style:style style:name="T4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71" style:family="paragraph" style:parent-style-name="Normal"/>
    <style:style style:name="P472" style:family="paragraph" style:parent-style-name="Heading_20_2">
      <style:paragraph-properties fo:line-height="115%" fo:margin-bottom="0cm"/>
    </style:style>
    <style:style style:name="T472_1" style:family="text"/>
    <style:style style:name="P473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473_1" style:family="text">
      <style:text-properties fo:color="#000000" style:font-name-asian="Arial" style:font-name-complex="Arial" style:text-underline-style="solid" style:text-underline-color="font-color"/>
    </style:style>
    <style:style style:name="T473_2" style:family="text">
      <style:text-properties fo:color="#000000" style:font-name-asian="Arial" style:font-name-complex="Arial"/>
    </style:style>
    <style:style style:name="T473_3" style:family="text">
      <style:text-properties fo:color="#000000" style:font-name-asian="Arial" style:font-name-complex="Arial"/>
    </style:style>
    <style:style style:name="T473_4" style:family="text">
      <style:text-properties fo:color="#000000" style:font-name-asian="Arial" style:font-name-complex="Arial"/>
    </style:style>
    <style:style style:name="T473_5" style:family="text">
      <style:text-properties fo:color="#000000" style:font-name-asian="Arial" style:font-name-complex="Arial"/>
    </style:style>
    <style:style style:name="T473_6" style:family="text">
      <style:text-properties fo:color="#000000" style:font-name-asian="Arial" style:font-name-complex="Arial"/>
    </style:style>
    <style:style style:name="T473_7" style:family="text">
      <style:text-properties fo:color="#000000" style:font-name-asian="Arial" style:font-name-complex="Arial"/>
    </style:style>
    <style:style style:name="T473_8" style:family="text">
      <style:text-properties fo:color="#000000" style:font-name-asian="Arial" style:font-name-complex="Arial"/>
    </style:style>
    <style:style style:name="T473_9" style:family="text">
      <style:text-properties fo:color="#000000" style:font-name-asian="Arial" style:font-name-complex="Arial"/>
    </style:style>
    <style:style style:name="T473_10" style:family="text">
      <style:text-properties fo:color="#000000" style:font-name-asian="Arial" style:font-name-complex="Arial"/>
    </style:style>
    <style:style style:name="T473_11" style:family="text">
      <style:text-properties fo:color="#000000" style:font-name-asian="Arial" style:font-name-complex="Arial"/>
    </style:style>
    <style:style style:name="T473_12" style:family="text">
      <style:text-properties fo:color="#000000" style:font-name-asian="Arial" style:font-name-complex="Arial"/>
    </style:style>
    <style:style style:name="T473_13" style:family="text">
      <style:text-properties fo:color="#000000" style:font-name-asian="Arial" style:font-name-complex="Arial"/>
    </style:style>
    <style:style style:name="T473_14" style:family="text">
      <style:text-properties fo:color="#000000" style:font-name-asian="Arial" style:font-name-complex="Arial"/>
    </style:style>
    <style:style style:name="T473_15" style:family="text">
      <style:text-properties fo:color="#000000" style:font-name-asian="Arial" style:font-name-complex="Arial"/>
    </style:style>
    <style:style style:name="T473_16" style:family="text">
      <style:text-properties fo:color="#000000" style:font-name-asian="Arial" style:font-name-complex="Arial"/>
    </style:style>
    <style:style style:name="T473_17" style:family="text">
      <style:text-properties fo:color="#000000" style:font-name-asian="Arial" style:font-name-complex="Arial"/>
    </style:style>
    <style:style style:name="P474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475" style:family="paragraph" style:parent-style-name="Heading_20_1">
      <style:paragraph-properties fo:line-height="115%"/>
    </style:style>
    <style:style style:name="T475_1" style:family="text">
      <style:text-properties style:font-name-asian="Arial"/>
    </style:style>
    <style:style style:name="T475_2" style:family="text">
      <style:text-properties style:font-name-asian="Arial"/>
    </style:style>
    <style:style style:name="T475_3" style:family="text">
      <style:text-properties style:font-name-asian="Arial"/>
    </style:style>
    <style:style style:name="P476" style:family="paragraph" style:parent-style-name="List_20_Paragraph">
      <style:paragraph-properties fo:line-height="115%" fo:margin-left="0.635cm"/>
      <style:text-properties fo:color="#000000" style:font-name-asian="Arial" style:font-name-complex="Arial"/>
    </style:style>
    <style:style style:name="P477" style:family="paragraph" style:parent-style-name="Normal">
      <style:paragraph-properties fo:line-height="115%"/>
    </style:style>
    <style:style style:name="T477_1" style:family="text">
      <style:text-properties fo:font-style="italic" style:font-style-asian="italic" style:font-style-complex="italic" fo:color="#000000" style:font-name-asian="Arial" style:font-name-complex="Arial" fo:font-weight="bold" style:font-weight-asian="bold" style:font-weight-complex="bold"/>
    </style:style>
    <style:style style:name="P478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479" style:family="paragraph" style:parent-style-name="Normal">
      <style:paragraph-properties fo:line-height="115%"/>
      <style:text-properties fo:color="#000000" style:font-name-asian="Arial" style:font-name-complex="Arial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80" style:family="paragraph" style:parent-style-name="Normal">
      <style:paragraph-properties fo:line-height="115%"/>
      <style:text-properties fo:color="#000000" style:font-name-asian="Arial" style:font-name-complex="Arial"/>
    </style:style>
    <style:style style:name="P481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481_1" style:family="text">
      <style:text-properties fo:color="#000000" style:font-name-asian="Arial" style:font-name-complex="Arial"/>
    </style:style>
    <style:style style:name="T481_2" style:family="text">
      <style:text-properties fo:color="#000000" style:font-name-asian="Arial" style:font-name-complex="Arial"/>
    </style:style>
    <style:style style:name="P482" style:family="paragraph" style:parent-style-name="List_20_Paragraph">
      <style:paragraph-properties fo:text-align="justify" fo:line-height="115%"/>
      <style:text-properties fo:color="#000000" style:font-name-asian="Arial" style:font-name-complex="Arial"/>
    </style:style>
    <style:style style:name="T482_1" style:family="text">
      <style:text-properties fo:color="#000000" style:font-name-asian="Arial" style:font-name-complex="Arial" fo:font-weight="bold" style:font-weight-asian="bold" style:font-weight-complex="bold"/>
    </style:style>
    <style:style style:name="T482_2" style:family="text">
      <style:text-properties fo:color="#000000" style:font-name-asian="Arial" style:font-name-complex="Arial" fo:font-weight="bold" style:font-weight-asian="bold" style:font-weight-complex="bold"/>
    </style:style>
    <style:style style:name="T482_3" style:family="text">
      <style:text-properties fo:color="#000000" style:font-name-asian="Arial" style:font-name-complex="Arial" fo:font-weight="bold" style:font-weight-asian="bold" style:font-weight-complex="bold"/>
    </style:style>
    <style:style style:name="T482_4" style:family="text">
      <style:text-properties fo:color="#000000" style:font-name-asian="Arial" style:font-name-complex="Arial" fo:font-weight="bold" style:font-weight-asian="bold" style:font-weight-complex="bold"/>
    </style:style>
    <style:style style:name="T482_5" style:family="text">
      <style:text-properties fo:color="#000000" style:font-name-asian="Arial" style:font-name-complex="Arial" fo:font-weight="bold" style:font-weight-asian="bold" style:font-weight-complex="bold"/>
    </style:style>
    <style:style style:name="T482_6" style:family="text">
      <style:text-properties fo:color="#000000" style:font-name-asian="Arial" style:font-name-complex="Arial" fo:font-weight="bold" style:font-weight-asian="bold" style:font-weight-complex="bold"/>
    </style:style>
    <style:style style:name="T482_7" style:family="text">
      <style:text-properties fo:color="#000000" style:font-name-asian="Arial" style:font-name-complex="Arial" fo:font-weight="bold" style:font-weight-asian="bold" style:font-weight-complex="bold"/>
    </style:style>
    <style:style style:name="T482_8" style:family="text">
      <style:text-properties fo:color="#000000" style:font-name-asian="Arial" style:font-name-complex="Arial"/>
    </style:style>
    <style:style style:name="T482_9" style:family="text">
      <style:text-properties fo:color="#000000" style:font-name-asian="Arial" style:font-name-complex="Arial"/>
    </style:style>
    <style:style style:name="T482_10" style:family="text">
      <style:text-properties fo:color="#000000" style:font-name-asian="Arial" style:font-name-complex="Arial"/>
    </style:style>
    <style:style style:name="T482_11" style:family="text">
      <style:text-properties fo:color="#000000" style:font-name-asian="Arial" style:font-name-complex="Arial"/>
    </style:style>
    <style:style style:name="T482_12" style:family="text">
      <style:text-properties fo:color="#000000" style:font-name-asian="Arial" style:font-name-complex="Arial"/>
    </style:style>
    <style:style style:name="T482_13" style:family="text">
      <style:text-properties fo:color="#000000" style:font-name-asian="Arial" style:font-name-complex="Arial"/>
    </style:style>
    <style:style style:name="T482_14" style:family="text">
      <style:text-properties fo:color="#000000" style:font-name-asian="Arial" style:font-name-complex="Arial"/>
    </style:style>
    <style:style style:name="T482_15" style:family="text">
      <style:text-properties fo:color="#000000" style:font-name-asian="Arial" style:font-name-complex="Arial"/>
    </style:style>
    <style:style style:name="T482_16" style:family="text">
      <style:text-properties fo:color="#000000" style:font-name-asian="Arial" style:font-name-complex="Arial"/>
    </style:style>
    <style:style style:name="P483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483_1" style:family="text">
      <style:text-properties fo:color="#000000" style:font-name-asian="Arial" style:font-name-complex="Arial" fo:font-weight="bold" style:font-weight-asian="bold" style:font-weight-complex="bold"/>
    </style:style>
    <style:style style:name="T483_2" style:family="text">
      <style:text-properties fo:color="#000000" style:font-name-asian="Arial" style:font-name-complex="Arial" fo:font-weight="bold" style:font-weight-asian="bold" style:font-weight-complex="bold"/>
    </style:style>
    <style:style style:name="T483_3" style:family="text">
      <style:text-properties fo:color="#000000" style:font-name-asian="Arial" style:font-name-complex="Arial" fo:font-weight="bold" style:font-weight-asian="bold" style:font-weight-complex="bold"/>
    </style:style>
    <style:style style:name="T483_4" style:family="text">
      <style:text-properties fo:color="#000000" style:font-name-asian="Arial" style:font-name-complex="Arial" fo:font-weight="bold" style:font-weight-asian="bold" style:font-weight-complex="bold"/>
    </style:style>
    <style:style style:name="T483_5" style:family="text">
      <style:text-properties fo:color="#000000" style:font-name-asian="Arial" style:font-name-complex="Arial" fo:font-weight="bold" style:font-weight-asian="bold" style:font-weight-complex="bold"/>
    </style:style>
    <style:style style:name="T483_6" style:family="text">
      <style:text-properties fo:color="#000000" style:font-name-asian="Arial" style:font-name-complex="Arial"/>
    </style:style>
    <style:style style:name="T483_7" style:family="text">
      <style:text-properties fo:color="#000000" style:font-name-asian="Arial" style:font-name-complex="Arial" fo:font-weight="bold" style:font-weight-asian="bold" style:font-weight-complex="bold"/>
    </style:style>
    <style:style style:name="T483_8" style:family="text">
      <style:text-properties fo:color="#000000" style:font-name-asian="Arial" style:font-name-complex="Arial"/>
    </style:style>
    <style:style style:name="P484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4_1" style:family="text">
      <style:text-properties style:font-name-asian="Arial" style:font-name-complex="Arial" fo:language="en" fo:country="US"/>
    </style:style>
    <style:style style:name="P485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5_1" style:family="text">
      <style:text-properties style:font-name-asian="Arial" style:font-name-complex="Arial" fo:language="en" fo:country="US"/>
    </style:style>
    <style:style style:name="P486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6_1" style:family="text">
      <style:text-properties style:font-name-asian="Arial" style:font-name-complex="Arial" fo:language="en" fo:country="US"/>
    </style:style>
    <style:style style:name="P487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7_1" style:family="text">
      <style:text-properties style:font-name-asian="Arial" style:font-name-complex="Arial"/>
    </style:style>
    <style:style style:name="T487_2" style:family="text">
      <style:text-properties style:font-name-asian="Arial" style:font-name-complex="Arial"/>
    </style:style>
    <style:style style:name="T487_3" style:family="text">
      <style:text-properties style:font-name-asian="Arial" style:font-name-complex="Arial"/>
    </style:style>
    <style:style style:name="T487_4" style:family="text">
      <style:text-properties style:font-name-asian="Arial" style:font-name-complex="Arial"/>
    </style:style>
    <style:style style:name="T487_5" style:family="text">
      <style:text-properties style:font-name-asian="Arial" style:font-name-complex="Arial"/>
    </style:style>
    <style:style style:name="T487_6" style:family="text">
      <style:text-properties style:font-name-asian="Arial" style:font-name-complex="Arial"/>
    </style:style>
    <style:style style:name="T487_7" style:family="text">
      <style:text-properties style:font-name-asian="Arial" style:font-name-complex="Arial"/>
    </style:style>
    <style:style style:name="T487_8" style:family="text">
      <style:text-properties style:font-name-asian="Arial" style:font-name-complex="Arial"/>
    </style:style>
    <style:style style:name="T487_9" style:family="text">
      <style:text-properties style:font-name-asian="Arial" style:font-name-complex="Arial"/>
    </style:style>
    <style:style style:name="P488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8_1" style:family="text">
      <style:text-properties style:font-name-asian="Arial" style:font-name-complex="Arial" fo:language="en" fo:country="US"/>
    </style:style>
    <style:style style:name="P489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89_1" style:family="text">
      <style:text-properties style:font-name-asian="Arial" style:font-name-complex="Arial" fo:language="en" fo:country="US"/>
    </style:style>
    <style:style style:name="P490" style:family="paragraph" style:parent-style-name="List_20_Paragraph">
      <style:paragraph-properties fo:text-align="justify" fo:line-height="115%" fo:margin-left="1.905cm"/>
      <style:text-properties style:font-name-asian="Arial" style:font-name-complex="Arial"/>
    </style:style>
    <style:style style:name="T490_1" style:family="text">
      <style:text-properties style:font-name-asian="Arial" style:font-name-complex="Arial"/>
    </style:style>
    <style:style style:name="P491" style:family="paragraph" style:parent-style-name="List_20_Paragraph">
      <style:paragraph-properties fo:text-align="justify" fo:line-height="115%" fo:margin-left="0.635cm"/>
      <style:text-properties style:font-name-asian="Arial" style:font-name-complex="Arial"/>
    </style:style>
    <style:style style:name="P492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492_1" style:family="text">
      <style:text-properties fo:color="#000000" style:font-name-asian="Arial" style:font-name-complex="Arial"/>
    </style:style>
    <style:style style:name="T492_2" style:family="text">
      <style:text-properties style:font-name-asian="Arial" style:font-name-complex="Arial"/>
    </style:style>
    <style:style style:name="T492_3" style:family="text">
      <style:text-properties style:font-name-asian="Arial" style:font-name-complex="Arial" fo:font-weight="bold" style:font-weight-asian="bold" style:font-weight-complex="bold"/>
    </style:style>
    <style:style style:name="T492_4" style:family="text">
      <style:text-properties style:font-name-asian="Arial" style:font-name-complex="Arial"/>
    </style:style>
    <style:style style:name="T492_5" style:family="text">
      <style:text-properties style:font-name-asian="Arial" style:font-name-complex="Arial" fo:font-weight="bold" style:font-weight-asian="bold" style:font-weight-complex="bold"/>
    </style:style>
    <style:style style:name="T492_6" style:family="text">
      <style:text-properties style:font-name-asian="Arial" style:font-name-complex="Arial"/>
    </style:style>
    <style:style style:name="P493" style:family="paragraph" style:parent-style-name="List_20_Paragraph">
      <style:paragraph-properties fo:text-align="justify" fo:line-height="115%" fo:margin-left="0.635cm"/>
      <style:text-properties style:font-name-asian="Arial" style:font-name-complex="Arial"/>
    </style:style>
    <style:style style:name="P494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T494_1" style:family="text">
      <style:text-properties fo:color="#000000" style:font-name-asian="Arial" style:font-name-complex="Arial" fo:font-weight="bold" style:font-weight-asian="bold" style:font-weight-complex="bold"/>
    </style:style>
    <style:style style:name="T494_2" style:family="text">
      <style:text-properties fo:color="#000000" style:font-name-asian="Arial" style:font-name-complex="Arial"/>
    </style:style>
    <style:style style:name="T494_3" style:family="text">
      <style:text-properties fo:color="#000000" style:font-name-asian="Arial" style:font-name-complex="Arial"/>
    </style:style>
    <style:style style:name="T494_4" style:family="text">
      <style:text-properties fo:color="#000000" style:font-name-asian="Arial" style:font-name-complex="Arial"/>
    </style:style>
    <style:style style:name="T494_5" style:family="text">
      <style:text-properties fo:color="#000000" style:font-name-asian="Arial" style:font-name-complex="Arial"/>
    </style:style>
    <style:style style:name="T494_6" style:family="text">
      <style:text-properties fo:color="#000000" style:font-name-asian="Arial" style:font-name-complex="Arial"/>
    </style:style>
    <style:style style:name="T494_7" style:family="text">
      <style:text-properties fo:color="#000000" style:font-name-asian="Arial" style:font-name-complex="Arial"/>
    </style:style>
    <style:style style:name="T494_8" style:family="text">
      <style:text-properties fo:color="#000000" style:font-name-asian="Arial" style:font-name-complex="Arial"/>
    </style:style>
    <style:style style:name="T494_9" style:family="text">
      <style:text-properties fo:color="#000000" style:font-name-asian="Arial" style:font-name-complex="Arial"/>
    </style:style>
    <style:style style:name="T494_10" style:family="text">
      <style:text-properties fo:color="#000000" style:font-name-asian="Arial" style:font-name-complex="Arial"/>
    </style:style>
    <style:style style:name="P495" style:family="paragraph" style:parent-style-name="List_20_Paragraph">
      <style:paragraph-properties fo:line-height="115%"/>
      <style:text-properties fo:color="#000000" style:font-name-asian="Arial" style:font-name-complex="Arial"/>
    </style:style>
    <style:style style:name="T495_1" style:family="text">
      <style:text-properties fo:color="#000000" style:font-name-asian="Arial" style:font-name-complex="Arial"/>
    </style:style>
    <style:style style:name="T495_2" style:family="text">
      <style:text-properties fo:color="#000000" style:font-name-asian="Arial" style:font-name-complex="Arial"/>
    </style:style>
    <style:style style:name="P496" style:family="paragraph" style:parent-style-name="List_20_Paragraph">
      <style:paragraph-properties fo:text-align="justify" fo:line-height="107%"/>
    </style:style>
    <style:style style:name="T496_1" style:family="text">
      <style:text-properties style:font-name-asian="Arial" style:font-name-complex="Arial"/>
    </style:style>
    <style:style style:name="T496_2" style:family="text">
      <style:text-properties style:font-name-asian="Arial" style:font-name-complex="Arial"/>
    </style:style>
    <style:style style:name="T496_3" style:family="text">
      <style:text-properties style:font-name-asian="Arial" style:font-name-complex="Arial"/>
    </style:style>
    <style:style style:name="T496_4" style:family="text">
      <style:text-properties style:font-name-asian="Arial" style:font-name-complex="Arial"/>
    </style:style>
    <style:style style:name="T496_5" style:family="text">
      <style:text-properties style:font-name-asian="Arial" style:font-name-complex="Arial"/>
    </style:style>
    <style:style style:name="T496_6" style:family="text">
      <style:text-properties style:font-name-asian="Arial" style:font-name-complex="Arial"/>
    </style:style>
    <style:style style:name="T496_7" style:family="text">
      <style:text-properties style:font-name-asian="Arial" style:font-name-complex="Arial"/>
    </style:style>
    <style:style style:name="T496_8" style:family="text">
      <style:text-properties style:font-name-asian="Arial" style:font-name-complex="Arial"/>
    </style:style>
    <style:style style:name="T496_9" style:family="text">
      <style:text-properties style:font-name-asian="Arial" style:font-name-complex="Arial"/>
    </style:style>
    <style:style style:name="T496_10" style:family="text">
      <style:text-properties style:font-name-asian="Arial" style:font-name-complex="Arial"/>
    </style:style>
    <style:style style:name="T496_11" style:family="text">
      <style:text-properties style:font-name-asian="Arial" style:font-name-complex="Arial"/>
    </style:style>
    <style:style style:name="T496_12" style:family="text">
      <style:text-properties style:font-name-asian="Arial" style:font-name-complex="Arial"/>
    </style:style>
    <style:style style:name="P497" style:family="paragraph" style:parent-style-name="Heading_20_1">
      <style:paragraph-properties fo:line-height="115%"/>
    </style:style>
    <style:style style:name="T497_1" style:family="text"/>
    <style:style style:name="P498" style:family="paragraph" style:parent-style-name="List_20_Paragraph">
      <style:paragraph-properties fo:text-align="justify" fo:line-height="115%" fo:margin-top="0.071cm"/>
    </style:style>
    <style:style style:name="T498_1" style:family="text">
      <style:text-properties style:font-name-asian="Arial" style:font-name-complex="Arial"/>
    </style:style>
    <style:style style:name="T498_2" style:family="text">
      <style:text-properties fo:color="#000000" style:font-name-asian="Arial" style:font-name-complex="Arial"/>
    </style:style>
    <style:style style:name="T498_3" style:family="text">
      <style:text-properties fo:color="#000000" style:font-name-asian="Arial" style:font-name-complex="Arial"/>
    </style:style>
    <style:style style:name="P499" style:family="paragraph" style:parent-style-name="List_20_Paragraph">
      <style:paragraph-properties fo:text-align="justify" fo:line-height="115%" fo:margin-top="0.071cm" fo:margin-left="0.635cm"/>
      <style:text-properties fo:color="#000000" style:font-name-asian="Arial" style:font-name-complex="Arial"/>
    </style:style>
    <style:style style:name="P500" style:family="paragraph" style:parent-style-name="List_20_Paragraph">
      <style:paragraph-properties fo:text-align="justify" fo:line-height="115%" fo:margin-top="0.071cm"/>
      <style:text-properties fo:color="#000000" style:font-name-asian="Arial" style:font-name-complex="Arial"/>
    </style:style>
    <style:style style:name="T500_1" style:family="text">
      <style:text-properties fo:color="#000000" style:font-name-asian="Arial" style:font-name-complex="Arial"/>
    </style:style>
    <style:style style:name="P501" style:family="paragraph" style:parent-style-name="List_20_Paragraph">
      <style:text-properties style:font-name-asian="Arial" style:font-name-complex="Arial"/>
    </style:style>
    <style:style style:name="P502" style:family="paragraph" style:parent-style-name="List_20_Paragraph">
      <style:paragraph-properties fo:text-align="justify" fo:line-height="115%" fo:margin-top="0.071cm"/>
    </style:style>
    <style:style style:name="T502_1" style:family="text">
      <style:text-properties style:font-name-asian="Arial" style:font-name-complex="Arial"/>
    </style:style>
    <style:style style:name="P503" style:family="paragraph" style:parent-style-name="List_20_Paragraph">
      <style:paragraph-properties fo:line-height="115%" fo:margin-top="0.071cm"/>
    </style:style>
    <style:style style:name="T503_1" style:family="text">
      <style:text-properties style:font-name-asian="Arial" style:font-name-complex="Arial"/>
    </style:style>
    <style:style style:name="T503_2" style:family="text">
      <style:text-properties style:font-name-complex="Arial"/>
    </style:style>
    <style:style style:name="T503_3" style:family="text">
      <style:text-properties style:font-name-complex="Arial"/>
    </style:style>
    <style:style style:name="T503_4" style:family="text">
      <style:text-properties style:font-name-complex="Arial"/>
    </style:style>
    <style:style style:name="T503_5" style:family="text">
      <style:text-properties style:font-name-complex="Arial"/>
    </style:style>
    <style:style style:name="P504" style:family="paragraph" style:parent-style-name="List_20_Paragraph">
      <style:paragraph-properties fo:line-height="115%" fo:margin-top="0.071cm"/>
    </style:style>
    <style:style style:name="T504_1" style:family="text">
      <style:text-properties style:font-name-asian="Arial" style:font-name-complex="Arial"/>
    </style:style>
    <style:style style:name="T504_2" style:family="text">
      <style:text-properties style:font-name-asian="Arial" style:font-name-complex="Arial"/>
    </style:style>
    <style:style style:name="T504_3" style:family="text">
      <style:text-properties style:font-name-asian="Arial" style:font-name-complex="Arial"/>
    </style:style>
    <style:style style:name="T504_4" style:family="text">
      <style:text-properties style:font-name-complex="Arial"/>
    </style:style>
    <style:style style:name="P505" style:family="paragraph" style:parent-style-name="List_20_Paragraph">
      <style:paragraph-properties fo:line-height="115%" fo:margin-top="0.071cm"/>
    </style:style>
    <style:style style:name="T505_1" style:family="text">
      <style:text-properties style:font-name-asian="Arial" style:font-name-complex="Arial"/>
    </style:style>
    <style:style style:name="T505_2" style:family="text">
      <style:text-properties fo:color="#000000" style:font-name-asian="Arial" style:font-name-complex="Arial"/>
    </style:style>
    <style:style style:name="T505_3" style:family="text">
      <style:text-properties fo:color="#000000" style:font-name-asian="Arial" style:font-name-complex="Arial"/>
    </style:style>
    <style:style style:name="T505_4" style:family="text">
      <style:text-properties fo:color="#000000" style:font-name-asian="Arial" style:font-name-complex="Arial"/>
    </style:style>
    <style:style style:name="P506" style:family="paragraph" style:parent-style-name="List_20_Paragraph">
      <style:paragraph-properties fo:line-height="115%" fo:margin-top="0.071cm"/>
    </style:style>
    <style:style style:name="T506_1" style:family="text">
      <style:text-properties style:font-name-asian="Arial" style:font-name-complex="Arial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507" style:family="paragraph" style:parent-style-name="Caption" style:master-page-name="MasterPage1">
      <style:paragraph-properties fo:line-height="115%" fo:margin-bottom="0cm"/>
    </style:style>
    <style:style style:name="T507_1" style:family="text">
      <style:text-properties style:font-name-asian="Arial" fo:font-weight="bold" style:font-weight-asian="bold" style:font-weight-complex="bold"/>
    </style:style>
    <style:style style:name="T507_2" style:family="text">
      <style:text-properties style:font-name-asian="Arial" fo:font-weight="bold" style:font-weight-asian="bold" style:font-weight-complex="bold"/>
    </style:style>
    <style:style style:name="T507_3" style:family="text">
      <style:text-properties style:font-name-asian="Arial" fo:font-weight="bold" style:font-weight-asian="bold" style:font-weight-complex="bold"/>
    </style:style>
    <style:style style:name="T507_4" style:family="text" style:parent-style-name="Caption">
      <style:text-properties fo:font-style="normal" style:font-style-asian="normal" style:font-style-complex="normal" style:font-name-asian="Arial" fo:font-weight="bold" style:font-weight-asian="bold" style:font-weight-complex="bold"/>
    </style:style>
    <style:style style:name="P508" style:family="paragraph" style:parent-style-name="Footnote_20_text"/>
    <style:style style:name="T508_1" style:family="text"/>
    <style:style style:name="T508_2" style:family="text"/>
    <style:style style:name="T508_3" style:family="text"/>
    <style:style style:name="Table11" style:family="table">
      <style:table-properties table:align="center" style:width="27.132cm" fo:margin-left="0.014cm"/>
    </style:style>
    <style:style style:name="Column26" style:family="table-column">
      <style:table-column-properties style:column-width="2.454cm"/>
    </style:style>
    <style:style style:name="Column27" style:family="table-column">
      <style:table-column-properties style:column-width="4.034cm"/>
    </style:style>
    <style:style style:name="Column28" style:family="table-column">
      <style:table-column-properties style:column-width="4cm"/>
    </style:style>
    <style:style style:name="Column29" style:family="table-column">
      <style:table-column-properties style:column-width="10.583cm"/>
    </style:style>
    <style:style style:name="Column30" style:family="table-column">
      <style:table-column-properties style:column-width="6.061cm"/>
    </style:style>
    <style:style style:name="Row51" style:family="table-row">
      <style:table-row-properties style:min-row-height="0.529cm"/>
    </style:style>
    <style:style style:name="Cell152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9" style:family="paragraph" style:parent-style-name="Normal">
      <style:paragraph-properties fo:line-height="115%"/>
    </style:style>
    <style:style style:name="T509_1" style:family="text">
      <style:text-properties fo:color="#ffffff" style:font-name="Arial" fo:font-size="8.5pt" style:font-size-asian="8.5pt" style:font-size-complex="8.5pt" fo:language="en" fo:language-asian="en" fo:language-complex="ar" fo:country="GB" fo:country-asian="US" fo:country-complex="SA" fo:font-weight="bold" style:font-weight-asian="bold" style:font-weight-complex="bold"/>
    </style:style>
    <style:style style:name="Cell15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0" style:family="paragraph" style:parent-style-name="Normal">
      <style:paragraph-properties fo:line-height="115%"/>
    </style:style>
    <style:style style:name="T510_1" style:family="text">
      <style:text-properties fo:color="#ffffff" style:font-name="Arial" fo:font-size="8.5pt" style:font-size-asian="8.5pt" style:font-size-complex="8.5pt" fo:language="en" fo:language-asian="en" fo:language-complex="ar" fo:country="GB" fo:country-asian="US" fo:country-complex="SA" fo:font-weight="bold" style:font-weight-asian="bold" style:font-weight-complex="bold"/>
    </style:style>
    <style:style style:name="Cell154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1" style:family="paragraph" style:parent-style-name="Normal">
      <style:paragraph-properties fo:line-height="115%"/>
    </style:style>
    <style:style style:name="T511_1" style:family="text">
      <style:text-properties fo:color="#ffffff" style:font-name="Arial" fo:font-size="8.5pt" style:font-size-asian="8.5pt" style:font-size-complex="8.5pt" fo:language="en" fo:language-asian="en" fo:language-complex="ar" fo:country="GB" fo:country-asian="US" fo:country-complex="SA" fo:font-weight="bold" style:font-weight-asian="bold" style:font-weight-complex="bold"/>
    </style:style>
    <style:style style:name="Cell15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2" style:family="paragraph" style:parent-style-name="Normal">
      <style:paragraph-properties fo:line-height="115%"/>
    </style:style>
    <style:style style:name="T512_1" style:family="text">
      <style:text-properties fo:color="#ffffff" style:font-name="Arial" fo:font-size="8.5pt" style:font-size-asian="8.5pt" style:font-size-complex="8.5pt" fo:language="en" fo:language-asian="en" fo:language-complex="ar" fo:country="GB" fo:country-asian="US" fo:country-complex="SA" fo:font-weight="bold" style:font-weight-asian="bold" style:font-weight-complex="bold"/>
    </style:style>
    <style:style style:name="Cell15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3" style:family="paragraph" style:parent-style-name="Normal">
      <style:paragraph-properties fo:line-height="115%"/>
    </style:style>
    <style:style style:name="T513_1" style:family="text">
      <style:text-properties fo:color="#ffffff" style:font-name="Arial" fo:font-size="8.5pt" style:font-size-asian="8.5pt" style:font-size-complex="8.5pt" fo:language="en" fo:language-asian="en" fo:language-complex="ar" fo:country="GB" fo:country-asian="US" fo:country-complex="SA" fo:font-weight="bold" style:font-weight-asian="bold" style:font-weight-complex="bold"/>
    </style:style>
    <style:style style:name="Row52" style:family="table-row">
      <style:table-row-properties style:min-row-height="0.529cm"/>
    </style:style>
    <style:style style:name="Cell157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4" style:family="paragraph" style:parent-style-name="Normal">
      <style:paragraph-properties fo:line-height="115%"/>
    </style:style>
    <style:style style:name="T514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5" style:family="paragraph" style:parent-style-name="Normal">
      <style:paragraph-properties fo:line-height="115%"/>
    </style:style>
    <style:style style:name="T515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16" style:family="paragraph" style:parent-style-name="Normal">
      <style:paragraph-properties fo:line-height="115%"/>
    </style:style>
    <style:style style:name="T516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17" style:family="paragraph" style:parent-style-name="Normal">
      <style:paragraph-properties fo:line-height="115%"/>
    </style:style>
    <style:style style:name="T517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18" style:family="paragraph" style:parent-style-name="Normal">
      <style:paragraph-properties fo:line-height="115%"/>
    </style:style>
    <style:style style:name="T518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19" style:family="paragraph" style:parent-style-name="Normal">
      <style:paragraph-properties fo:line-height="115%"/>
    </style:style>
    <style:style style:name="T519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20" style:family="paragraph" style:parent-style-name="Normal">
      <style:paragraph-properties fo:line-height="115%"/>
    </style:style>
    <style:style style:name="T520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1" style:family="paragraph" style:parent-style-name="Normal">
      <style:paragraph-properties fo:line-height="115%"/>
    </style:style>
    <style:style style:name="T521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1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1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2" style:family="paragraph" style:parent-style-name="Normal">
      <style:paragraph-properties fo:line-height="115%"/>
    </style:style>
    <style:style style:name="T522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23" style:family="paragraph" style:parent-style-name="Normal">
      <style:paragraph-properties fo:line-height="115%"/>
    </style:style>
    <style:style style:name="T523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3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3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Row53" style:family="table-row">
      <style:table-row-properties style:min-row-height="0.529cm"/>
    </style:style>
    <style:style style:name="Cell162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4" style:family="paragraph" style:parent-style-name="Normal">
      <style:paragraph-properties fo:line-height="115%"/>
    </style:style>
    <style:style style:name="T524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5" style:family="paragraph" style:parent-style-name="Normal">
      <style:paragraph-properties fo:line-height="115%"/>
    </style:style>
    <style:style style:name="T525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6" style:family="paragraph" style:parent-style-name="Normal">
      <style:paragraph-properties fo:line-height="115%"/>
    </style:style>
    <style:style style:name="T526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27" style:family="paragraph" style:parent-style-name="Normal">
      <style:paragraph-properties fo:line-height="115%"/>
    </style:style>
    <style:style style:name="T527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8" style:family="paragraph" style:parent-style-name="Normal">
      <style:paragraph-properties fo:line-height="115%"/>
    </style:style>
    <style:style style:name="T528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8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8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8_4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8_5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9" style:family="paragraph" style:parent-style-name="Normal">
      <style:paragraph-properties fo:line-height="115%"/>
    </style:style>
    <style:style style:name="T529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9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29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30" style:family="paragraph" style:parent-style-name="Normal">
      <style:paragraph-properties fo:line-height="115%"/>
    </style:style>
    <style:style style:name="T530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30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30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Row54" style:family="table-row">
      <style:table-row-properties style:min-row-height="0.529cm"/>
    </style:style>
    <style:style style:name="Cell167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1" style:family="paragraph" style:parent-style-name="Normal">
      <style:paragraph-properties fo:line-height="115%"/>
    </style:style>
    <style:style style:name="T531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6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2" style:family="paragraph" style:parent-style-name="Normal">
      <style:paragraph-properties fo:line-height="115%"/>
    </style:style>
    <style:style style:name="T532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6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3" style:family="paragraph" style:parent-style-name="Normal">
      <style:paragraph-properties fo:line-height="115%"/>
    </style:style>
    <style:style style:name="T533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4" style:family="paragraph" style:parent-style-name="Normal">
      <style:paragraph-properties fo:line-height="115%"/>
    </style:style>
    <style:style style:name="T534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5" style:family="paragraph" style:parent-style-name="Normal">
      <style:paragraph-properties fo:line-height="115%"/>
    </style:style>
    <style:style style:name="T535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36" style:family="paragraph" style:parent-style-name="Normal">
      <style:paragraph-properties fo:line-height="115%"/>
    </style:style>
    <style:style style:name="T536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Row55" style:family="table-row">
      <style:table-row-properties style:min-row-height="0.529cm"/>
    </style:style>
    <style:style style:name="Cell172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7" style:family="paragraph" style:parent-style-name="Normal">
      <style:paragraph-properties fo:line-height="115%"/>
    </style:style>
    <style:style style:name="T537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T537_2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7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8" style:family="paragraph" style:parent-style-name="Normal">
      <style:paragraph-properties fo:line-height="115%"/>
    </style:style>
    <style:style style:name="T538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9" style:family="paragraph" style:parent-style-name="Normal">
      <style:paragraph-properties fo:line-height="115%"/>
    </style:style>
    <style:style style:name="T539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40" style:family="paragraph" style:parent-style-name="Normal">
      <style:paragraph-properties fo:line-height="115%"/>
    </style:style>
    <style:style style:name="T540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41" style:family="paragraph" style:parent-style-name="Normal">
      <style:paragraph-properties fo:line-height="115%"/>
    </style:style>
    <style:style style:name="T541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42" style:family="paragraph" style:parent-style-name="Normal">
      <style:paragraph-properties fo:line-height="115%"/>
    </style:style>
    <style:style style:name="T542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3" style:family="paragraph" style:parent-style-name="Normal">
      <style:paragraph-properties fo:line-height="115%"/>
    </style:style>
    <style:style style:name="T543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4" style:family="paragraph" style:parent-style-name="Normal">
      <style:paragraph-properties fo:line-height="115%"/>
    </style:style>
    <style:style style:name="T544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Row56" style:family="table-row">
      <style:table-row-properties style:min-row-height="0.529cm"/>
    </style:style>
    <style:style style:name="Cell177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5" style:family="paragraph" style:parent-style-name="Normal">
      <style:paragraph-properties fo:line-height="115%"/>
    </style:style>
    <style:style style:name="T545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7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6" style:family="paragraph" style:parent-style-name="Normal">
      <style:paragraph-properties fo:line-height="115%"/>
    </style:style>
    <style:style style:name="T546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46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46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7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7" style:family="paragraph" style:parent-style-name="Normal">
      <style:paragraph-properties fo:line-height="115%"/>
    </style:style>
    <style:style style:name="T547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48" style:family="paragraph" style:parent-style-name="Normal">
      <style:paragraph-properties fo:line-height="115%"/>
    </style:style>
    <style:style style:name="T548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49" style:family="paragraph" style:parent-style-name="Normal">
      <style:paragraph-properties fo:line-height="115%"/>
    </style:style>
    <style:style style:name="T549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8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0" style:family="paragraph" style:parent-style-name="Normal">
      <style:paragraph-properties fo:line-height="115%"/>
    </style:style>
    <style:style style:name="T550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50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50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51" style:family="paragraph" style:parent-style-name="Normal">
      <style:paragraph-properties fo:line-height="115%"/>
    </style:style>
    <style:style style:name="T551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52" style:family="paragraph" style:parent-style-name="Normal">
      <style:paragraph-properties fo:line-height="115%"/>
    </style:style>
    <style:style style:name="T552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53" style:family="paragraph" style:parent-style-name="Normal">
      <style:paragraph-properties fo:line-height="115%"/>
    </style:style>
    <style:style style:name="T553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Row57" style:family="table-row">
      <style:table-row-properties style:min-row-height="0.529cm"/>
    </style:style>
    <style:style style:name="Cell182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4" style:family="paragraph" style:parent-style-name="Normal">
      <style:paragraph-properties fo:line-height="115%"/>
    </style:style>
    <style:style style:name="T554_1" style:family="text">
      <style:text-properties fo:color="#000000" style:font-name="Arial" fo:font-size="8.5pt" style:font-size-asian="8.5pt" style:font-size-complex="8.5pt" fo:language="en" fo:language-asian="en" fo:language-complex="ar" fo:country="GB" fo:country-asian="US" fo:country-complex="SA" fo:font-weight="normal" style:font-weight-asian="normal"/>
    </style:style>
    <style:style style:name="Cell18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5" style:family="paragraph" style:parent-style-name="Normal">
      <style:paragraph-properties fo:line-height="115%"/>
    </style:style>
    <style:style style:name="T555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8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6" style:family="paragraph" style:parent-style-name="Normal">
      <style:paragraph-properties fo:line-height="115%"/>
    </style:style>
    <style:style style:name="T556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57" style:family="paragraph" style:parent-style-name="Normal">
      <style:paragraph-properties fo:line-height="115%"/>
    </style:style>
    <style:style style:name="T557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58" style:family="paragraph" style:parent-style-name="Normal">
      <style:paragraph-properties fo:line-height="115%"/>
    </style:style>
    <style:style style:name="T558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8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9" style:family="paragraph" style:parent-style-name="Normal">
      <style:paragraph-properties fo:line-height="115%"/>
    </style:style>
    <style:style style:name="T559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Cell18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0" style:family="paragraph" style:parent-style-name="Normal">
      <style:paragraph-properties fo:line-height="115%"/>
    </style:style>
    <style:style style:name="T560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61" style:family="paragraph" style:parent-style-name="Normal">
      <style:paragraph-properties fo:line-height="115%"/>
    </style:style>
    <style:style style:name="T561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61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61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62" style:family="paragraph" style:parent-style-name="Normal">
      <style:paragraph-properties fo:line-height="115%"/>
    </style:style>
    <style:style style:name="T562_1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62_2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T562_3" style:family="text">
      <style:text-properties style:font-name="Arial" fo:font-size="8.5pt" style:font-size-asian="8.5pt" style:font-size-complex="8.5pt" fo:language="en" fo:language-asian="en" fo:language-complex="ar" fo:country="GB" fo:country-asian="US" fo:country-complex="SA"/>
    </style:style>
    <style:style style:name="P563" style:family="paragraph" style:parent-style-name="Normal">
      <style:paragraph-properties fo:line-height="115%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564" style:family="paragraph" style:parent-style-name="Heading_20_2" style:master-page-name="MasterPage2">
      <style:paragraph-properties fo:line-height="115%"/>
    </style:style>
    <style:style style:name="T564_1" style:family="text"/>
    <style:style style:name="T564_2" style:family="text"/>
    <style:style style:name="T564_3" style:family="text"/>
    <style:style style:name="T564_4" style:family="text"/>
    <style:style style:name="T564_5" style:family="text"/>
    <style:style style:name="P565" style:family="paragraph" style:parent-style-name="List_20_Paragraph">
      <style:paragraph-properties fo:text-align="justify" fo:line-height="108%" fo:margin-top="0.071cm"/>
      <style:text-properties fo:color="#000000" style:font-name-asian="Arial" style:font-name-complex="Arial"/>
    </style:style>
    <style:style style:name="T565_1" style:family="text">
      <style:text-properties fo:color="#000000" style:font-name-asian="Arial" style:font-name-complex="Arial"/>
    </style:style>
    <style:style style:name="T565_2" style:family="text">
      <style:text-properties fo:color="#000000" style:font-name-asian="Arial" style:font-name-complex="Arial"/>
    </style:style>
    <style:style style:name="T565_3" style:family="text">
      <style:text-properties fo:color="#000000" style:font-name-asian="Arial" style:font-name-complex="Arial"/>
    </style:style>
    <style:style style:name="T565_4" style:family="text">
      <style:text-properties fo:color="#000000" style:font-name-asian="Arial" style:font-name-complex="Arial"/>
    </style:style>
    <style:style style:name="T565_5" style:family="text">
      <style:text-properties fo:color="#000000" style:font-name-asian="Arial" style:font-name-complex="Arial"/>
    </style:style>
    <style:style style:name="T565_6" style:family="text">
      <style:text-properties fo:color="#000000" style:font-name-asian="Arial" style:font-name-complex="Arial"/>
    </style:style>
    <style:style style:name="T565_7" style:family="text">
      <style:text-properties fo:color="#000000" style:font-name-asian="Arial" style:font-name-complex="Arial"/>
    </style:style>
    <style:style style:name="T565_8" style:family="text">
      <style:text-properties fo:color="#000000" style:font-name-asian="Arial" style:font-name-complex="Arial"/>
    </style:style>
    <style:style style:name="T565_9" style:family="text">
      <style:text-properties fo:color="#000000" style:font-name-asian="Arial" style:font-name-complex="Arial"/>
    </style:style>
    <style:style style:name="T565_10" style:family="text">
      <style:text-properties fo:color="#000000" style:font-name-asian="Arial" style:font-name-complex="Arial"/>
    </style:style>
    <style:style style:name="T565_11" style:family="text">
      <style:text-properties fo:color="#000000" style:font-name-asian="Arial" style:font-name-complex="Arial"/>
    </style:style>
    <style:style style:name="P566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566_1" style:family="text">
      <style:text-properties fo:font-style="italic" style:font-style-asian="italic" style:font-style-complex="italic" fo:color="#000000" style:font-name-asian="Arial" style:font-name-complex="Arial"/>
    </style:style>
    <style:style style:name="T566_2" style:family="text">
      <style:text-properties fo:color="#000000" style:font-name-asian="Arial" style:font-name-complex="Arial"/>
    </style:style>
    <style:style style:name="T566_3" style:family="text">
      <style:text-properties fo:color="#000000" style:font-name-asian="Arial" style:font-name-complex="Arial"/>
    </style:style>
    <style:style style:name="T566_4" style:family="text">
      <style:text-properties fo:color="#000000" style:font-name-asian="Arial" style:font-name-complex="Arial"/>
    </style:style>
    <style:style style:name="T566_5" style:family="text">
      <style:text-properties fo:color="#000000" style:font-name-asian="Arial" style:font-name-complex="Arial"/>
    </style:style>
    <style:style style:name="T566_6" style:family="text">
      <style:text-properties fo:color="#000000" style:font-name-asian="Arial" style:font-name-complex="Arial"/>
    </style:style>
    <style:style style:name="T566_7" style:family="text">
      <style:text-properties fo:color="#000000" style:font-name-asian="Arial" style:font-name-complex="Arial"/>
    </style:style>
    <style:style style:name="T566_8" style:family="text">
      <style:text-properties fo:color="#000000" style:font-name-asian="Arial" style:font-name-complex="Arial"/>
    </style:style>
    <style:style style:name="T566_9" style:family="text">
      <style:text-properties fo:color="#000000" style:font-name-asian="Arial" style:font-name-complex="Arial"/>
    </style:style>
    <style:style style:name="P567" style:family="paragraph" style:parent-style-name="List_20_Paragraph">
      <style:paragraph-properties fo:line-height="115%" fo:margin-top="0.071cm"/>
    </style:style>
    <style:style style:name="T567_1" style:family="text">
      <style:text-properties fo:font-style="italic" style:font-style-asian="italic" style:font-style-complex="italic" fo:color="#000000" style:font-name-asian="Arial" style:font-name-complex="Arial"/>
    </style:style>
    <style:style style:name="T567_2" style:family="text">
      <style:text-properties fo:font-style="italic" style:font-style-asian="italic" style:font-style-complex="italic" fo:color="#000000" style:font-name-asian="Arial" style:font-name-complex="Arial"/>
    </style:style>
    <style:style style:name="T567_3" style:family="text">
      <style:text-properties fo:color="#000000" style:font-name-asian="Arial" style:font-name-complex="Arial"/>
    </style:style>
    <style:style style:name="T567_4" style:family="text">
      <style:text-properties fo:color="#000000" style:font-name-asian="Arial" style:font-name-complex="Arial"/>
    </style:style>
    <style:style style:name="T567_5" style:family="text">
      <style:text-properties fo:color="#000000" style:font-name-asian="Arial" style:font-name-complex="Arial"/>
    </style:style>
    <style:style style:name="T567_6" style:family="text">
      <style:text-properties fo:color="#000000" style:font-name-asian="Arial" style:font-name-complex="Arial"/>
    </style:style>
    <style:style style:name="T567_7" style:family="text">
      <style:text-properties fo:color="#000000" style:font-name-asian="Arial" style:font-name-complex="Arial"/>
    </style:style>
    <style:style style:name="T567_8" style:family="text">
      <style:text-properties fo:color="#000000" style:font-name-asian="Arial" style:font-name-complex="Arial"/>
    </style:style>
    <style:style style:name="T567_9" style:family="text">
      <style:text-properties fo:color="#000000" style:font-name-asian="Arial" style:font-name-complex="Arial"/>
    </style:style>
    <style:style style:name="T567_10" style:family="text">
      <style:text-properties fo:color="#000000" style:font-name-asian="Arial" style:font-name-complex="Arial"/>
    </style:style>
    <style:style style:name="T567_11" style:family="text">
      <style:text-properties fo:color="#000000" style:font-name-asian="Arial" style:font-name-complex="Arial"/>
    </style:style>
    <style:style style:name="T567_12" style:family="text">
      <style:text-properties fo:color="#000000" style:font-name-asian="Arial" style:font-name-complex="Arial"/>
    </style:style>
    <style:style style:name="T567_13" style:family="text">
      <style:text-properties fo:color="#000000" style:font-name-asian="Arial" style:font-name-complex="Arial"/>
    </style:style>
    <style:style style:name="T567_14" style:family="text">
      <style:text-properties fo:color="#000000" style:font-name-asian="Arial" style:font-name-complex="Arial"/>
    </style:style>
    <style:style style:name="T567_15" style:family="text">
      <style:text-properties fo:color="#000000" style:font-name-asian="Arial" style:font-name-complex="Arial"/>
    </style:style>
    <style:style style:name="T567_16" style:family="text">
      <style:text-properties fo:color="#000000" style:font-name-asian="Arial" style:font-name-complex="Arial"/>
    </style:style>
    <style:style style:name="T567_17" style:family="text">
      <style:text-properties fo:color="#000000" style:font-name-asian="Arial" style:font-name-complex="Arial"/>
    </style:style>
    <style:style style:name="T567_18" style:family="text">
      <style:text-properties fo:color="#000000" style:font-name-asian="Arial" style:font-name-complex="Arial"/>
    </style:style>
    <style:style style:name="T567_19" style:family="text">
      <style:text-properties fo:color="#000000" style:font-name-asian="Arial" style:font-name-complex="Arial"/>
    </style:style>
    <style:style style:name="T567_20" style:family="text">
      <style:text-properties fo:color="#000000" style:font-name-asian="Arial" style:font-name-complex="Arial"/>
    </style:style>
    <style:style style:name="T567_21" style:family="text">
      <style:text-properties fo:color="#000000" style:font-name-asian="Arial" style:font-name-complex="Arial"/>
    </style:style>
    <style:style style:name="P568" style:family="paragraph" style:parent-style-name="List_20_Paragraph">
      <style:paragraph-properties fo:line-height="115%" fo:margin-top="0.071cm"/>
    </style:style>
    <style:style style:name="T568_1" style:family="text">
      <style:text-properties fo:font-style="italic" style:font-style-asian="italic" style:font-style-complex="italic" fo:color="#000000" style:font-name-asian="Arial" style:font-name-complex="Arial"/>
    </style:style>
    <style:style style:name="T568_2" style:family="text">
      <style:text-properties fo:color="#000000" style:font-name-asian="Arial" style:font-name-complex="Arial"/>
    </style:style>
    <style:style style:name="T568_3" style:family="text">
      <style:text-properties fo:color="#000000" style:font-name-asian="Arial" style:font-name-complex="Arial"/>
    </style:style>
    <style:style style:name="P569" style:family="paragraph" style:parent-style-name="List_20_Paragraph">
      <style:paragraph-properties fo:line-height="115%" fo:margin-top="0.071cm"/>
    </style:style>
    <style:style style:name="T569_1" style:family="text">
      <style:text-properties fo:color="#000000" style:font-name-asian="Arial" style:font-name-complex="Arial"/>
    </style:style>
    <style:style style:name="T569_2" style:family="text"/>
    <style:style style:name="T569_3" style:family="text">
      <style:text-properties fo:color="#000000" style:font-name-asian="Arial" style:font-name-complex="Arial"/>
    </style:style>
    <style:style style:name="T569_4" style:family="text">
      <style:text-properties fo:color="#000000" style:font-name-asian="Arial" style:font-name-complex="Arial"/>
    </style:style>
    <style:style style:name="T569_5" style:family="text">
      <style:text-properties fo:color="#000000" style:font-name-asian="Arial" style:font-name-complex="Arial"/>
    </style:style>
    <style:style style:name="P570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570_1" style:family="text">
      <style:text-properties fo:color="#000000" style:font-name-asian="Arial" style:font-name-complex="Arial"/>
    </style:style>
    <style:style style:name="T570_2" style:family="text">
      <style:text-properties fo:color="#000000" style:font-name-asian="Arial" style:font-name-complex="Arial"/>
    </style:style>
    <style:style style:name="T570_3" style:family="text">
      <style:text-properties fo:color="#000000" style:font-name-asian="Arial" style:font-name-complex="Arial"/>
    </style:style>
    <style:style style:name="T570_4" style:family="text">
      <style:text-properties fo:color="#000000" style:font-name-asian="Arial" style:font-name-complex="Arial"/>
    </style:style>
    <style:style style:name="T570_5" style:family="text">
      <style:text-properties fo:color="#000000" style:font-name-asian="Arial" style:font-name-complex="Arial"/>
    </style:style>
    <style:style style:name="T570_6" style:family="text">
      <style:text-properties fo:color="#000000" style:font-name-asian="Arial" style:font-name-complex="Arial"/>
    </style:style>
    <style:style style:name="T570_7" style:family="text">
      <style:text-properties fo:color="#000000" style:font-name-asian="Arial" style:font-name-complex="Arial"/>
    </style:style>
    <style:style style:name="T570_8" style:family="text">
      <style:text-properties fo:color="#000000" style:font-name-asian="Arial" style:font-name-complex="Arial"/>
    </style:style>
    <style:style style:name="T570_9" style:family="text">
      <style:text-properties fo:color="#000000" style:font-name-asian="Arial" style:font-name-complex="Arial"/>
    </style:style>
    <style:style style:name="T570_10" style:family="text">
      <style:text-properties fo:color="#000000" style:font-name-asian="Arial" style:font-name-complex="Arial"/>
    </style:style>
    <style:style style:name="T570_11" style:family="text">
      <style:text-properties fo:color="#000000" style:font-name-asian="Arial" style:font-name-complex="Arial"/>
    </style:style>
    <style:style style:name="T570_12" style:family="text">
      <style:text-properties fo:color="#000000" style:font-name-asian="Arial" style:font-name-complex="Arial"/>
    </style:style>
    <style:style style:name="T570_13" style:family="text">
      <style:text-properties fo:color="#000000" style:font-name-asian="Arial" style:font-name-complex="Arial"/>
    </style:style>
    <style:style style:name="P571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571_1" style:family="text">
      <style:text-properties fo:color="#000000" style:font-name-asian="Arial" style:font-name-complex="Arial"/>
    </style:style>
    <style:style style:name="T571_2" style:family="text">
      <style:text-properties fo:color="#000000" style:font-name-asian="Arial" style:font-name-complex="Arial"/>
    </style:style>
    <style:style style:name="T571_3" style:family="text">
      <style:text-properties fo:color="#000000" style:font-name-asian="Arial" style:font-name-complex="Arial"/>
    </style:style>
    <style:style style:name="T571_4" style:family="text">
      <style:text-properties fo:color="#000000" style:font-name-asian="Arial" style:font-name-complex="Arial"/>
    </style:style>
    <style:style style:name="T571_5" style:family="text">
      <style:text-properties fo:color="#000000" style:font-name-asian="Arial" style:font-name-complex="Arial"/>
    </style:style>
    <style:style style:name="T571_6" style:family="text">
      <style:text-properties fo:color="#000000" style:font-name-asian="Arial" style:font-name-complex="Arial"/>
    </style:style>
    <style:style style:name="T571_7" style:family="text">
      <style:text-properties fo:color="#000000" style:font-name-asian="Arial" style:font-name-complex="Arial"/>
    </style:style>
    <style:style style:name="P572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572_1" style:family="text">
      <style:text-properties fo:font-style="italic" style:font-style-asian="italic" style:font-style-complex="italic" fo:color="#000000" style:font-name-asian="Arial" style:font-name-complex="Arial"/>
    </style:style>
    <style:style style:name="T572_2" style:family="text">
      <style:text-properties fo:color="#000000" style:font-name-asian="Arial" style:font-name-complex="Arial"/>
    </style:style>
    <style:style style:name="T572_3" style:family="text">
      <style:text-properties fo:color="#000000" style:font-name-asian="Arial" style:font-name-complex="Arial"/>
    </style:style>
    <style:style style:name="T572_4" style:family="text">
      <style:text-properties fo:color="#000000" style:font-name-asian="Arial" style:font-name-complex="Arial"/>
    </style:style>
    <style:style style:name="T572_5" style:family="text">
      <style:text-properties fo:color="#000000" style:font-name-asian="Arial" style:font-name-complex="Arial"/>
    </style:style>
    <style:style style:name="T572_6" style:family="text">
      <style:text-properties fo:color="#000000" style:font-name-asian="Arial" style:font-name-complex="Arial"/>
    </style:style>
    <style:style style:name="T572_7" style:family="text">
      <style:text-properties fo:color="#000000" style:font-name-asian="Arial" style:font-name-complex="Arial"/>
    </style:style>
    <style:style style:name="T572_8" style:family="text">
      <style:text-properties fo:color="#000000" style:font-name-asian="Arial" style:font-name-complex="Arial"/>
    </style:style>
    <style:style style:name="T572_9" style:family="text">
      <style:text-properties fo:color="#000000" style:font-name-asian="Arial" style:font-name-complex="Arial"/>
    </style:style>
    <style:style style:name="T572_10" style:family="text">
      <style:text-properties fo:color="#000000" style:font-name-asian="Arial" style:font-name-complex="Arial"/>
    </style:style>
    <style:style style:name="T572_11" style:family="text">
      <style:text-properties fo:color="#000000" style:font-name-asian="Arial" style:font-name-complex="Arial"/>
    </style:style>
    <style:style style:name="T572_12" style:family="text">
      <style:text-properties fo:color="#000000" style:font-name-asian="Arial" style:font-name-complex="Arial"/>
    </style:style>
    <style:style style:name="T572_13" style:family="text">
      <style:text-properties fo:color="#000000" style:font-name-asian="Arial" style:font-name-complex="Arial"/>
    </style:style>
    <style:style style:name="T572_14" style:family="text">
      <style:text-properties fo:color="#000000" style:font-name-asian="Arial" style:font-name-complex="Arial"/>
    </style:style>
    <style:style style:name="T572_15" style:family="text">
      <style:text-properties fo:color="#000000" style:font-name-asian="Arial" style:font-name-complex="Arial"/>
    </style:style>
    <style:style style:name="T572_16" style:family="text">
      <style:text-properties fo:color="#000000" style:font-name-asian="Arial" style:font-name-complex="Arial"/>
    </style:style>
    <style:style style:name="T572_17" style:family="text">
      <style:text-properties fo:color="#000000" style:font-name-asian="Arial" style:font-name-complex="Arial"/>
    </style:style>
    <style:style style:name="T572_18" style:family="text">
      <style:text-properties fo:color="#000000" style:font-name-asian="Arial" style:font-name-complex="Arial"/>
    </style:style>
    <style:style style:name="T572_19" style:family="text">
      <style:text-properties fo:color="#000000" style:font-name-asian="Arial" style:font-name-complex="Arial"/>
    </style:style>
    <style:style style:name="T572_20" style:family="text">
      <style:text-properties fo:color="#000000" style:font-name-asian="Arial" style:font-name-complex="Arial"/>
    </style:style>
    <style:style style:name="P573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T573_1" style:family="text">
      <style:text-properties fo:font-style="italic" style:font-style-asian="italic" style:font-style-complex="italic" fo:color="#000000" style:font-name-asian="Arial" style:font-name-complex="Arial"/>
    </style:style>
    <style:style style:name="T573_2" style:family="text">
      <style:text-properties fo:color="#000000" style:font-name-asian="Arial" style:font-name-complex="Arial"/>
    </style:style>
    <style:style style:name="T573_3" style:family="text">
      <style:text-properties fo:color="#000000" style:font-name-asian="Arial" style:font-name-complex="Arial"/>
    </style:style>
    <style:style style:name="T573_4" style:family="text">
      <style:text-properties fo:color="#000000" style:font-name-asian="Arial" style:font-name-complex="Arial"/>
    </style:style>
    <style:style style:name="T573_5" style:family="text">
      <style:text-properties fo:color="#000000" style:font-name-asian="Arial" style:font-name-complex="Arial"/>
    </style:style>
    <style:style style:name="T573_6" style:family="text">
      <style:text-properties fo:color="#000000" style:font-name-asian="Arial" style:font-name-complex="Arial"/>
    </style:style>
    <style:style style:name="T573_7" style:family="text">
      <style:text-properties fo:color="#000000" style:font-name-asian="Arial" style:font-name-complex="Arial"/>
    </style:style>
    <style:style style:name="T573_8" style:family="text">
      <style:text-properties fo:color="#000000" style:font-name-asian="Arial" style:font-name-complex="Arial"/>
    </style:style>
    <style:style style:name="T573_9" style:family="text">
      <style:text-properties fo:color="#000000" style:font-name-asian="Arial" style:font-name-complex="Arial"/>
    </style:style>
    <style:style style:name="T573_10" style:family="text">
      <style:text-properties fo:color="#000000" style:font-name-asian="Arial" style:font-name-complex="Arial"/>
    </style:style>
    <style:style style:name="T573_11" style:family="text">
      <style:text-properties fo:color="#000000" style:font-name-asian="Arial" style:font-name-complex="Arial"/>
    </style:style>
    <style:style style:name="T573_12" style:family="text">
      <style:text-properties fo:color="#000000" style:font-name-asian="Arial" style:font-name-complex="Arial"/>
    </style:style>
    <style:style style:name="T573_13" style:family="text">
      <style:text-properties fo:color="#000000" style:font-name-asian="Arial" style:font-name-complex="Arial"/>
    </style:style>
    <style:style style:name="P574" style:family="paragraph" style:parent-style-name="List_20_Paragraph">
      <style:paragraph-properties fo:text-align="justify" fo:line-height="108%" fo:margin-top="0.071cm" fo:margin-left="0.635cm"/>
      <style:text-properties fo:color="#000000" style:font-name-asian="Arial" style:font-name-complex="Arial"/>
    </style:style>
    <style:style style:name="P575" style:family="paragraph" style:parent-style-name="List_20_Paragraph">
      <style:paragraph-properties fo:text-align="justify" fo:line-height="108%" fo:margin-top="0.071cm"/>
    </style:style>
    <style:style style:name="T575_1" style:family="text">
      <style:text-properties fo:color="#000000" style:font-name-asian="Arial" style:font-name-complex="Arial"/>
    </style:style>
    <style:style style:name="T575_2" style:family="text"/>
    <style:style style:name="P576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576_1" style:family="text">
      <style:text-properties style:font-name-asian="Arial" style:font-name-complex="Arial"/>
    </style:style>
    <style:style style:name="T576_2" style:family="text">
      <style:text-properties style:font-name-asian="Arial" style:font-name-complex="Arial"/>
    </style:style>
    <style:style style:name="T576_3" style:family="text">
      <style:text-properties style:font-name-asian="Arial" style:font-name-complex="Arial"/>
    </style:style>
    <style:style style:name="T576_4" style:family="text">
      <style:text-properties style:font-name-asian="Arial" style:font-name-complex="Arial"/>
    </style:style>
    <style:style style:name="T576_5" style:family="text">
      <style:text-properties style:font-name-asian="Arial" style:font-name-complex="Arial"/>
    </style:style>
    <style:style style:name="T576_6" style:family="text">
      <style:text-properties style:font-name-asian="Arial" style:font-name-complex="Arial"/>
    </style:style>
    <style:style style:name="T576_7" style:family="text">
      <style:text-properties style:font-name-asian="Arial" style:font-name-complex="Arial"/>
    </style:style>
    <style:style style:name="T576_8" style:family="text">
      <style:text-properties style:font-name-asian="Arial" style:font-name-complex="Arial"/>
    </style:style>
    <style:style style:name="T576_9" style:family="text">
      <style:text-properties style:font-name-asian="Arial" style:font-name-complex="Arial"/>
    </style:style>
    <style:style style:name="P577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577_1" style:family="text">
      <style:text-properties style:font-name-asian="Arial" style:font-name-complex="Arial"/>
    </style:style>
    <style:style style:name="T577_2" style:family="text">
      <style:text-properties style:font-name-asian="Arial" style:font-name-complex="Arial"/>
    </style:style>
    <style:style style:name="T577_3" style:family="text">
      <style:text-properties style:font-name-asian="Arial" style:font-name-complex="Arial"/>
    </style:style>
    <style:style style:name="T577_4" style:family="text">
      <style:text-properties style:font-name-asian="Arial" style:font-name-complex="Arial"/>
    </style:style>
    <style:style style:name="T577_5" style:family="text">
      <style:text-properties style:font-name-asian="Arial" style:font-name-complex="Arial"/>
    </style:style>
    <style:style style:name="T577_6" style:family="text">
      <style:text-properties style:font-name-asian="Arial" style:font-name-complex="Arial"/>
    </style:style>
    <style:style style:name="T577_7" style:family="text">
      <style:text-properties style:font-name-asian="Arial" style:font-name-complex="Arial"/>
    </style:style>
    <style:style style:name="T577_8" style:family="text">
      <style:text-properties style:font-name-asian="Arial" style:font-name-complex="Arial"/>
    </style:style>
    <style:style style:name="T577_9" style:family="text">
      <style:text-properties style:font-name-asian="Arial" style:font-name-complex="Arial"/>
    </style:style>
    <style:style style:name="T577_10" style:family="text">
      <style:text-properties style:font-name-asian="Arial" style:font-name-complex="Arial"/>
    </style:style>
    <style:style style:name="T577_11" style:family="text">
      <style:text-properties style:font-name-asian="Arial" style:font-name-complex="Arial"/>
    </style:style>
    <style:style style:name="P578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578_1" style:family="text">
      <style:text-properties style:font-name-asian="Arial" style:font-name-complex="Arial"/>
    </style:style>
    <style:style style:name="T578_2" style:family="text">
      <style:text-properties style:font-name-asian="Arial" style:font-name-complex="Arial"/>
    </style:style>
    <style:style style:name="T578_3" style:family="text">
      <style:text-properties style:font-name-asian="Arial" style:font-name-complex="Arial"/>
    </style:style>
    <style:style style:name="P579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579_1" style:family="text">
      <style:text-properties fo:color="#000000" style:font-name-asian="Arial" style:font-name-complex="Arial"/>
    </style:style>
    <style:style style:name="T579_2" style:family="text">
      <style:text-properties fo:color="#000000" style:font-name-asian="Arial" style:font-name-complex="Arial"/>
    </style:style>
    <style:style style:name="T579_3" style:family="text">
      <style:text-properties fo:color="#000000" style:font-name-asian="Arial" style:font-name-complex="Arial"/>
    </style:style>
    <style:style style:name="T579_4" style:family="text">
      <style:text-properties fo:color="#000000" style:font-name-asian="Arial" style:font-name-complex="Arial"/>
    </style:style>
    <style:style style:name="T579_5" style:family="text">
      <style:text-properties fo:color="#000000" style:font-name-asian="Arial" style:font-name-complex="Arial"/>
    </style:style>
    <style:style style:name="P580" style:family="paragraph" style:parent-style-name="List_20_Paragraph">
      <style:paragraph-properties fo:line-height="115%" fo:margin-top="0.071cm"/>
      <style:text-properties style:font-name-asian="Arial" style:font-name-complex="Arial"/>
    </style:style>
    <style:style style:name="T580_1" style:family="text">
      <style:text-properties fo:color="#000000" style:font-name-asian="Arial" style:font-name-complex="Arial"/>
    </style:style>
    <style:style style:name="T580_2" style:family="text">
      <style:text-properties fo:color="#000000" style:font-name-asian="Arial" style:font-name-complex="Arial"/>
    </style:style>
    <style:style style:name="T580_3" style:family="text">
      <style:text-properties fo:color="#000000" style:font-name-asian="Arial" style:font-name-complex="Arial"/>
    </style:style>
    <style:style style:name="P581" style:family="paragraph" style:parent-style-name="List_20_Paragraph">
      <style:paragraph-properties fo:line-height="115%"/>
      <style:text-properties style:font-name-asian="Arial" style:font-name-complex="Arial"/>
    </style:style>
    <style:style style:name="T581_1" style:family="text">
      <style:text-properties style:font-name-asian="Arial" style:font-name-complex="Arial"/>
    </style:style>
    <style:style style:name="T581_2" style:family="text">
      <style:text-properties style:font-name-asian="Arial" style:font-name-complex="Arial"/>
    </style:style>
    <style:style style:name="T581_3" style:family="text">
      <style:text-properties style:font-name-asian="Arial" style:font-name-complex="Arial"/>
    </style:style>
    <style:style style:name="P582" style:family="paragraph" style:parent-style-name="List_20_Paragraph">
      <style:paragraph-properties fo:line-height="115%"/>
      <style:text-properties style:font-name-asian="Arial" style:font-name-complex="Arial"/>
    </style:style>
    <style:style style:name="T582_1" style:family="text">
      <style:text-properties style:font-name-asian="Arial" style:font-name-complex="Arial"/>
    </style:style>
    <style:style style:name="P583" style:family="paragraph" style:parent-style-name="List_20_Paragraph">
      <style:paragraph-properties fo:line-height="115%" fo:margin-top="0.071cm"/>
    </style:style>
    <style:style style:name="T583_1" style:family="text">
      <style:text-properties style:font-name-asian="Arial" style:font-name-complex="Arial"/>
    </style:style>
    <style:style style:name="P584" style:family="paragraph" style:parent-style-name="List_20_Paragraph">
      <style:paragraph-properties fo:line-height="115%" fo:margin-top="0.071cm"/>
      <style:text-properties fo:color="#000000" style:font-name-asian="Arial" style:font-name-complex="Arial"/>
    </style:style>
    <style:style style:name="P585" style:family="paragraph" style:parent-style-name="List_20_Paragraph">
      <style:paragraph-properties fo:text-align="justify" fo:line-height="108%" fo:margin-top="0.071cm"/>
      <style:text-properties fo:color="#000000" style:font-name-asian="Arial" style:font-name-complex="Arial"/>
    </style:style>
    <style:style style:name="T585_1" style:family="text">
      <style:text-properties fo:color="#000000" style:font-name-asian="Arial" style:font-name-complex="Arial"/>
    </style:style>
    <style:style style:name="P586" style:family="paragraph" style:parent-style-name="List_20_Paragraph">
      <style:paragraph-properties fo:line-height="115%" fo:margin-top="0.071cm"/>
    </style:style>
    <style:style style:name="T586_1" style:family="text">
      <style:text-properties fo:color="#000000" style:font-name-asian="Arial" style:font-name-complex="Arial"/>
    </style:style>
    <style:style style:name="T586_2" style:family="text">
      <style:text-properties fo:color="#000000" style:font-name-asian="Arial" style:font-name-complex="Arial"/>
    </style:style>
    <style:style style:name="T586_3" style:family="text">
      <style:text-properties fo:color="#000000" style:font-name-asian="Arial" style:font-name-complex="Arial"/>
    </style:style>
    <style:style style:name="T586_4" style:family="text" style:parent-style-name="List_20_Paragraph">
      <style:text-properties fo:color="#000000" style:font-name-asian="Arial" style:font-name-complex="Arial"/>
    </style:style>
    <style:style style:name="P587" style:family="paragraph" style:parent-style-name="Footnote_20_text"/>
    <style:style style:name="T587_1" style:family="text"/>
    <style:style style:name="T587_2" style:family="text"/>
    <style:style style:name="T587_3" style:family="text" style:parent-style-name="Internet_20_link"/>
    <style:style style:name="T587_4" style:family="text"/>
    <style:style style:name="T587_5" style:family="text">
      <style:text-properties style:text-position="super 58%" fo:color="#000000" style:font-name-asian="Arial" style:font-name-complex="Arial"/>
    </style:style>
    <style:style style:name="T587_6" style:family="text" style:parent-style-name="List_20_Paragraph">
      <style:text-properties fo:color="#000000" style:font-name-asian="Arial" style:font-name-complex="Arial"/>
    </style:style>
    <style:style style:name="P588" style:family="paragraph" style:parent-style-name="Footnote_20_text"/>
    <style:style style:name="T588_1" style:family="text"/>
    <style:style style:name="T588_2" style:family="text"/>
    <style:style style:name="T588_3" style:family="text" style:parent-style-name="Internet_20_link"/>
    <style:style style:name="T588_4" style:family="text"/>
    <style:style style:name="T588_5" style:family="text">
      <style:text-properties style:text-position="super 58%" fo:color="#000000" style:font-name-asian="Arial" style:font-name-complex="Arial"/>
    </style:style>
    <style:style style:name="T588_6" style:family="text" style:parent-style-name="List_20_Paragraph">
      <style:text-properties fo:color="#000000" style:font-name-asian="Arial" style:font-name-complex="Arial"/>
    </style:style>
    <style:style style:name="P589" style:family="paragraph" style:parent-style-name="Footnote_20_text"/>
    <style:style style:name="T589_1" style:family="text"/>
    <style:style style:name="T589_2" style:family="text"/>
    <style:style style:name="T589_3" style:family="text" style:parent-style-name="Internet_20_link"/>
    <style:style style:name="T589_4" style:family="text"/>
    <style:style style:name="P590" style:family="paragraph" style:parent-style-name="List_20_Paragraph">
      <style:paragraph-properties fo:line-height="115%" fo:margin-top="0.071cm"/>
    </style:style>
    <style:style style:name="T590_1" style:family="text">
      <style:text-properties fo:color="#000000" style:font-name-asian="Arial" style:font-name-complex="Arial"/>
    </style:style>
    <style:style style:name="T590_2" style:family="text">
      <style:text-properties fo:color="#000000" style:font-name-asian="Arial" style:font-name-complex="Arial"/>
    </style:style>
    <style:style style:name="T590_3" style:family="text">
      <style:text-properties fo:color="#000000" style:font-name-asian="Arial" style:font-name-complex="Arial"/>
    </style:style>
    <style:style style:name="T590_4" style:family="text" style:parent-style-name="List_20_Paragraph">
      <style:text-properties fo:color="#000000" style:font-name-asian="Arial" style:font-name-complex="Arial"/>
    </style:style>
    <style:style style:name="P591" style:family="paragraph" style:parent-style-name="Footnote_20_text"/>
    <style:style style:name="T591_1" style:family="text"/>
    <style:style style:name="T591_2" style:family="text"/>
    <style:style style:name="T591_3" style:family="text" style:parent-style-name="Internet_20_link"/>
    <style:style style:name="T591_4" style:family="text"/>
    <style:style style:name="T591_5" style:family="text">
      <style:text-properties style:text-position="super 58%" fo:color="#000000" style:font-name-asian="Arial" style:font-name-complex="Arial"/>
    </style:style>
    <style:style style:name="T591_6" style:family="text" style:parent-style-name="List_20_Paragraph">
      <style:text-properties fo:color="#000000" style:font-name-asian="Arial" style:font-name-complex="Arial"/>
    </style:style>
    <style:style style:name="P592" style:family="paragraph" style:parent-style-name="Footnote_20_text"/>
    <style:style style:name="T592_1" style:family="text"/>
    <style:style style:name="T592_2" style:family="text"/>
    <style:style style:name="T592_3" style:family="text" style:parent-style-name="Internet_20_link"/>
    <style:style style:name="T592_4" style:family="text"/>
    <style:style style:name="T592_5" style:family="text">
      <style:text-properties fo:font-style="italic" style:font-style-asian="italic" style:font-style-complex="italic"/>
    </style:style>
    <style:style style:name="T592_6" style:family="text"/>
    <style:style style:name="T592_7" style:family="text">
      <style:text-properties style:text-position="super 58%" fo:color="#000000" style:font-name-asian="Arial" style:font-name-complex="Arial"/>
    </style:style>
    <style:style style:name="T592_8" style:family="text" style:parent-style-name="List_20_Paragraph">
      <style:text-properties fo:color="#000000" style:font-name-asian="Arial" style:font-name-complex="Arial"/>
    </style:style>
    <style:style style:name="P593" style:family="paragraph" style:parent-style-name="Footnote_20_text"/>
    <style:style style:name="T593_1" style:family="text"/>
    <style:style style:name="T593_2" style:family="text"/>
    <style:style style:name="T593_3" style:family="text" style:parent-style-name="Internet_20_link"/>
    <style:style style:name="T593_4" style:family="text"/>
    <style:style style:name="T593_5" style:family="text">
      <style:text-properties fo:color="#000000" style:font-name-asian="Arial" style:font-name-complex="Arial"/>
    </style:style>
    <style:style style:name="T593_6" style:family="text">
      <style:text-properties fo:color="#000000" style:font-name-asian="Arial" style:font-name-complex="Arial"/>
    </style:style>
    <style:style style:name="T593_7" style:family="text">
      <style:text-properties fo:color="#000000" style:font-name-asian="Arial" style:font-name-complex="Arial"/>
    </style:style>
    <style:style style:name="T593_8" style:family="text" style:parent-style-name="List_20_Paragraph">
      <style:text-properties fo:color="#000000" style:font-name-asian="Arial" style:font-name-complex="Arial"/>
    </style:style>
    <style:style style:name="P594" style:family="paragraph" style:parent-style-name="Footnote_20_text"/>
    <style:style style:name="T594_1" style:family="text"/>
    <style:style style:name="T594_2" style:family="text">
      <style:text-properties fo:font-style="italic" style:font-style-asian="italic" style:font-style-complex="italic"/>
    </style:style>
    <style:style style:name="T594_3" style:family="text"/>
    <style:style style:name="T594_4" style:family="text"/>
    <style:style style:name="T594_5" style:family="text" style:parent-style-name="Internet_20_link"/>
    <style:style style:name="T594_6" style:family="text"/>
    <style:style style:name="T594_7" style:family="text">
      <style:text-properties fo:font-style="italic" style:font-style-asian="italic" style:font-style-complex="italic"/>
    </style:style>
    <style:style style:name="T594_8" style:family="text"/>
    <style:style style:name="T594_9" style:family="text">
      <style:text-properties style:text-position="super 58%" fo:color="#000000" style:font-name-asian="Arial" style:font-name-complex="Arial"/>
    </style:style>
    <style:style style:name="T594_10" style:family="text" style:parent-style-name="List_20_Paragraph">
      <style:text-properties fo:color="#000000" style:font-name-asian="Arial" style:font-name-complex="Arial"/>
    </style:style>
    <style:style style:name="P595" style:family="paragraph" style:parent-style-name="Footnote_20_text"/>
    <style:style style:name="T595_1" style:family="text"/>
    <style:style style:name="T595_2" style:family="text">
      <style:text-properties fo:font-style="italic" style:font-style-asian="italic" style:font-style-complex="italic"/>
    </style:style>
    <style:style style:name="T595_3" style:family="text"/>
    <style:style style:name="T595_4" style:family="text"/>
    <style:style style:name="T595_5" style:family="text" style:parent-style-name="Internet_20_link"/>
    <style:style style:name="T595_6" style:family="text"/>
    <style:style style:name="T595_7" style:family="text">
      <style:text-properties fo:font-style="italic" style:font-style-asian="italic" style:font-style-complex="italic"/>
    </style:style>
    <style:style style:name="T595_8" style:family="text"/>
    <style:style style:name="T595_9" style:family="text">
      <style:text-properties style:text-position="super 58%" fo:color="#000000" style:font-name-asian="Arial" style:font-name-complex="Arial"/>
    </style:style>
    <style:style style:name="T595_10" style:family="text" style:parent-style-name="List_20_Paragraph">
      <style:text-properties fo:color="#000000" style:font-name-asian="Arial" style:font-name-complex="Arial"/>
    </style:style>
    <style:style style:name="P596" style:family="paragraph" style:parent-style-name="Footnote_20_text"/>
    <style:style style:name="T596_1" style:family="text"/>
    <style:style style:name="T596_2" style:family="text"/>
    <style:style style:name="T596_3" style:family="text" style:parent-style-name="Internet_20_link"/>
    <style:style style:name="T596_4" style:family="text"/>
    <style:style style:name="T596_5" style:family="text">
      <style:text-properties fo:font-style="italic" style:font-style-asian="italic" style:font-style-complex="italic"/>
    </style:style>
    <style:style style:name="T596_6" style:family="text"/>
    <style:style style:name="T596_7" style:family="text">
      <style:text-properties style:text-position="super 58%" fo:color="#000000" style:font-name-asian="Arial" style:font-name-complex="Arial"/>
    </style:style>
    <style:style style:name="P597" style:family="paragraph" style:parent-style-name="List_20_Paragraph">
      <style:paragraph-properties fo:line-height="115%" fo:margin-top="0.071cm"/>
    </style:style>
    <style:style style:name="T597_1" style:family="text">
      <style:text-properties fo:color="#000000" style:font-name-asian="Arial" style:font-name-complex="Arial"/>
    </style:style>
    <style:style style:name="T597_2" style:family="text">
      <style:text-properties fo:color="#000000" style:font-name-asian="Arial" style:font-name-complex="Arial"/>
    </style:style>
    <style:style style:name="T597_3" style:family="text">
      <style:text-properties fo:color="#000000" style:font-name-asian="Arial" style:font-name-complex="Arial"/>
    </style:style>
    <style:style style:name="T597_4" style:family="text" style:parent-style-name="List_20_Paragraph">
      <style:text-properties fo:color="#000000" style:font-name-asian="Arial" style:font-name-complex="Arial"/>
    </style:style>
    <style:style style:name="P598" style:family="paragraph" style:parent-style-name="Footnote_20_text"/>
    <style:style style:name="T598_1" style:family="text"/>
    <style:style style:name="T598_2" style:family="text"/>
    <style:style style:name="T598_3" style:family="text" style:parent-style-name="Internet_20_link"/>
    <style:style style:name="T598_4" style:family="text"/>
    <style:style style:name="T598_5" style:family="text">
      <style:text-properties fo:font-style="italic" style:font-style-asian="italic" style:font-style-complex="italic"/>
    </style:style>
    <style:style style:name="T598_6" style:family="text">
      <style:text-properties style:text-position="super 58%" fo:color="#000000" style:font-name-asian="Arial" style:font-name-complex="Arial"/>
    </style:style>
    <style:style style:name="T598_7" style:family="text" style:parent-style-name="List_20_Paragraph">
      <style:text-properties fo:color="#000000" style:font-name-asian="Arial" style:font-name-complex="Arial"/>
    </style:style>
    <style:style style:name="P599" style:family="paragraph" style:parent-style-name="Footnote_20_text"/>
    <style:style style:name="T599_1" style:family="text"/>
    <style:style style:name="T599_2" style:family="text"/>
    <style:style style:name="T599_3" style:family="text" style:parent-style-name="Internet_20_link"/>
    <style:style style:name="T599_4" style:family="text"/>
    <style:style style:name="T599_5" style:family="text">
      <style:text-properties style:text-position="super 58%" fo:color="#000000" style:font-name-asian="Arial" style:font-name-complex="Arial"/>
    </style:style>
    <style:style style:name="T599_6" style:family="text" style:parent-style-name="List_20_Paragraph">
      <style:text-properties fo:color="#000000" style:font-name-asian="Arial" style:font-name-complex="Arial"/>
    </style:style>
    <style:style style:name="P600" style:family="paragraph" style:parent-style-name="Footnote_20_text"/>
    <style:style style:name="T600_1" style:family="text"/>
    <style:style style:name="T600_2" style:family="text">
      <style:text-properties style:text-position="super 58%" fo:color="#000000" style:font-name-asian="Arial" style:font-name-complex="Arial"/>
    </style:style>
    <style:style style:name="T600_3" style:family="text" style:parent-style-name="List_20_Paragraph">
      <style:text-properties fo:color="#000000" style:font-name-asian="Arial" style:font-name-complex="Arial"/>
    </style:style>
    <style:style style:name="P601" style:family="paragraph" style:parent-style-name="Footnote_20_text"/>
    <style:style style:name="T601_1" style:family="text"/>
    <style:style style:name="T601_2" style:family="text">
      <style:text-properties fo:color="#000000" style:font-name-asian="Arial" style:font-name-complex="Arial"/>
    </style:style>
    <style:style style:name="T601_3" style:family="text" style:parent-style-name="List_20_Paragraph">
      <style:text-properties fo:color="#000000" style:font-name-asian="Arial" style:font-name-complex="Arial"/>
    </style:style>
    <style:style style:name="P602" style:family="paragraph" style:parent-style-name="Footnote_20_text"/>
    <style:style style:name="T602_1" style:family="text"/>
    <style:style style:name="T602_2" style:family="text"/>
    <style:style style:name="T602_3" style:family="text" style:parent-style-name="Internet_20_link"/>
    <style:style style:name="T602_4" style:family="text"/>
    <style:style style:name="T602_5" style:family="text">
      <style:text-properties fo:font-style="italic" style:font-style-asian="italic" style:font-style-complex="italic"/>
    </style:style>
    <style:style style:name="T602_6" style:family="text"/>
    <style:style style:name="T602_7" style:family="text">
      <style:text-properties style:text-position="super 58%" fo:color="#000000" style:font-name-asian="Arial" style:font-name-complex="Arial"/>
    </style:style>
    <style:style style:name="T602_8" style:family="text" style:parent-style-name="List_20_Paragraph">
      <style:text-properties fo:color="#000000" style:font-name-asian="Arial" style:font-name-complex="Arial"/>
    </style:style>
    <style:style style:name="P603" style:family="paragraph" style:parent-style-name="Footnote_20_text"/>
    <style:style style:name="T603_1" style:family="text"/>
    <style:style style:name="T603_2" style:family="text"/>
    <style:style style:name="T603_3" style:family="text" style:parent-style-name="Internet_20_link"/>
    <style:style style:name="T603_4" style:family="text"/>
    <style:style style:name="T603_5" style:family="text">
      <style:text-properties fo:font-style="italic" style:font-style-asian="italic" style:font-style-complex="italic"/>
    </style:style>
    <style:style style:name="T603_6" style:family="text"/>
    <style:style style:name="T603_7" style:family="text">
      <style:text-properties fo:color="#000000" style:font-name-asian="Arial" style:font-name-complex="Arial"/>
    </style:style>
    <style:style style:name="T603_8" style:family="text" style:parent-style-name="List_20_Paragraph">
      <style:text-properties fo:color="#000000" style:font-name-asian="Arial" style:font-name-complex="Arial"/>
    </style:style>
    <style:style style:name="P604" style:family="paragraph" style:parent-style-name="Footnote_20_text"/>
    <style:style style:name="T604_1" style:family="text"/>
    <style:style style:name="T604_2" style:family="text"/>
    <style:style style:name="T604_3" style:family="text" style:parent-style-name="Internet_20_link"/>
    <style:style style:name="T604_4" style:family="text"/>
    <style:style style:name="T604_5" style:family="text">
      <style:text-properties style:text-position="super 58%" fo:color="#000000" style:font-name-asian="Arial" style:font-name-complex="Arial"/>
    </style:style>
    <style:style style:name="T604_6" style:family="text" style:parent-style-name="List_20_Paragraph">
      <style:text-properties fo:color="#000000" style:font-name-asian="Arial" style:font-name-complex="Arial"/>
    </style:style>
    <style:style style:name="P605" style:family="paragraph" style:parent-style-name="Footnote_20_text"/>
    <style:style style:name="T605_1" style:family="text"/>
    <style:style style:name="T605_2" style:family="text"/>
    <style:style style:name="T605_3" style:family="text" style:parent-style-name="Internet_20_link"/>
    <style:style style:name="T605_4" style:family="text" style:parent-style-name="Internet_20_link"/>
    <style:style style:name="T605_5" style:family="text" style:parent-style-name="Internet_20_link"/>
    <style:style style:name="T605_6" style:family="text"/>
    <style:style style:name="P606" style:family="paragraph" style:parent-style-name="List_20_Paragraph">
      <style:paragraph-properties fo:line-height="115%" fo:margin-top="0.071cm"/>
    </style:style>
    <style:style style:name="T606_1" style:family="text">
      <style:text-properties fo:color="#000000" style:font-name-asian="Arial" style:font-name-complex="Arial"/>
    </style:style>
    <style:style style:name="T606_2" style:family="text" style:parent-style-name="List_20_Paragraph">
      <style:text-properties fo:color="#000000" style:font-name-asian="Arial" style:font-name-complex="Arial"/>
    </style:style>
    <style:style style:name="P607" style:family="paragraph" style:parent-style-name="Footnote_20_text"/>
    <style:style style:name="T607_1" style:family="text"/>
    <style:style style:name="T607_2" style:family="text"/>
    <style:style style:name="T607_3" style:family="text" style:parent-style-name="Internet_20_link"/>
    <style:style style:name="T607_4" style:family="text"/>
    <style:style style:name="T607_5" style:family="text">
      <style:text-properties style:text-position="super 58%" fo:color="#000000" style:font-name-asian="Arial" style:font-name-complex="Arial"/>
    </style:style>
    <style:style style:name="T607_6" style:family="text" style:parent-style-name="List_20_Paragraph">
      <style:text-properties fo:color="#000000" style:font-name-asian="Arial" style:font-name-complex="Arial"/>
    </style:style>
    <style:style style:name="P608" style:family="paragraph" style:parent-style-name="Footnote_20_text"/>
    <style:style style:name="T608_1" style:family="text"/>
    <style:style style:name="T608_2" style:family="text">
      <style:text-properties fo:font-style="italic" style:font-style-asian="italic" style:font-style-complex="italic"/>
    </style:style>
    <style:style style:name="T608_3" style:family="text"/>
    <style:style style:name="T608_4" style:family="text"/>
    <style:style style:name="T608_5" style:family="text" style:parent-style-name="Internet_20_link"/>
    <style:style style:name="T608_6" style:family="text"/>
    <style:style style:name="T608_7" style:family="text">
      <style:text-properties fo:font-style="italic" style:font-style-asian="italic" style:font-style-complex="italic"/>
    </style:style>
    <style:style style:name="T608_8" style:family="text"/>
    <style:style style:name="T608_9" style:family="text">
      <style:text-properties style:text-position="super 58%" fo:color="#000000" style:font-name-asian="Arial" style:font-name-complex="Arial"/>
    </style:style>
    <style:style style:name="T608_10" style:family="text" style:parent-style-name="List_20_Paragraph">
      <style:text-properties fo:color="#000000" style:font-name-asian="Arial" style:font-name-complex="Arial"/>
    </style:style>
    <style:style style:name="P609" style:family="paragraph" style:parent-style-name="Footnote_20_text"/>
    <style:style style:name="T609_1" style:family="text"/>
    <style:style style:name="T609_2" style:family="text">
      <style:text-properties fo:font-style="italic" style:font-style-asian="italic" style:font-style-complex="italic"/>
    </style:style>
    <style:style style:name="T609_3" style:family="text"/>
    <style:style style:name="T609_4" style:family="text"/>
    <style:style style:name="T609_5" style:family="text" style:parent-style-name="Internet_20_link"/>
    <style:style style:name="T609_6" style:family="text"/>
    <style:style style:name="T609_7" style:family="text">
      <style:text-properties fo:font-style="italic" style:font-style-asian="italic" style:font-style-complex="italic"/>
    </style:style>
    <style:style style:name="T609_8" style:family="text"/>
    <style:style style:name="T609_9" style:family="text">
      <style:text-properties style:text-position="super 58%" fo:color="#000000" style:font-name-asian="Arial" style:font-name-complex="Arial"/>
    </style:style>
    <style:style style:name="T609_10" style:family="text" style:parent-style-name="Footnote_20_reference">
      <style:text-properties fo:color="#000000" style:font-name-asian="Arial" style:font-name-complex="Arial"/>
    </style:style>
    <style:style style:name="T609_11" style:family="text" style:parent-style-name="List_20_Paragraph">
      <style:text-properties fo:color="#000000" style:font-name-asian="Arial" style:font-name-complex="Arial"/>
    </style:style>
    <style:style style:name="P610" style:family="paragraph" style:parent-style-name="Footnote_20_text"/>
    <style:style style:name="T610_1" style:family="text"/>
    <style:style style:name="T610_2" style:family="text"/>
    <style:style style:name="T610_3" style:family="text"/>
    <style:style style:name="T610_4" style:family="text"/>
    <style:style style:name="T610_5" style:family="text"/>
    <style:style style:name="T610_6" style:family="text" style:parent-style-name="Internet_20_link"/>
    <style:style style:name="T610_7" style:family="text"/>
    <style:style style:name="T610_8" style:family="text">
      <style:text-properties fo:font-style="italic" style:font-style-asian="italic" style:font-style-complex="italic"/>
    </style:style>
    <style:style style:name="T610_9" style:family="text"/>
    <style:style style:name="T610_10" style:family="text"/>
    <style:style style:name="T610_11" style:family="text">
      <style:text-properties fo:color="#000000" style:font-name-asian="Arial" style:font-name-complex="Arial"/>
    </style:style>
    <style:style style:name="T610_12" style:family="text">
      <style:text-properties fo:color="#000000" style:font-name-asian="Arial" style:font-name-complex="Arial"/>
    </style:style>
    <style:style style:name="T610_13" style:family="text">
      <style:text-properties fo:color="#000000" style:font-name-asian="Arial" style:font-name-complex="Arial"/>
    </style:style>
    <style:style style:name="T610_14" style:family="text">
      <style:text-properties fo:color="#000000" style:font-name-asian="Arial" style:font-name-complex="Arial"/>
    </style:style>
    <style:style style:name="T610_15" style:family="text">
      <style:text-properties fo:color="#000000" style:font-name-asian="Arial" style:font-name-complex="Arial"/>
    </style:style>
    <style:style style:name="T610_16" style:family="text">
      <style:text-properties fo:color="#000000" style:font-name-asian="Arial" style:font-name-complex="Arial"/>
    </style:style>
    <style:style style:name="T610_17" style:family="text" style:parent-style-name="List_20_Paragraph">
      <style:text-properties fo:color="#000000" style:font-name-asian="Arial" style:font-name-complex="Arial"/>
    </style:style>
    <style:style style:name="P611" style:family="paragraph" style:parent-style-name="Footnote_20_text"/>
    <style:style style:name="T611_1" style:family="text"/>
    <style:style style:name="T611_2" style:family="text"/>
    <style:style style:name="T611_3" style:family="text" style:parent-style-name="Internet_20_link"/>
    <style:style style:name="T611_4" style:family="text"/>
    <style:style style:name="P612" style:family="paragraph" style:parent-style-name="Footnote_20_text"/>
    <style:style style:name="T612_1" style:family="text">
      <style:text-properties fo:font-style="italic" style:font-style-asian="italic" style:font-style-complex="italic"/>
    </style:style>
    <style:style style:name="T612_2" style:family="text"/>
    <style:style style:name="T612_3" style:family="text">
      <style:text-properties fo:color="#000000" style:font-name-asian="Arial" style:font-name-complex="Arial"/>
    </style:style>
    <style:style style:name="T612_4" style:family="text" style:parent-style-name="List_20_Paragraph">
      <style:text-properties fo:color="#000000" style:font-name-asian="Arial" style:font-name-complex="Arial"/>
    </style:style>
    <style:style style:name="P613" style:family="paragraph" style:parent-style-name="Footnote_20_text"/>
    <style:style style:name="T613_1" style:family="text"/>
    <style:style style:name="T613_2" style:family="text"/>
    <style:style style:name="T613_3" style:family="text">
      <style:text-properties fo:font-style="italic" style:font-style-asian="italic" style:font-style-complex="italic"/>
    </style:style>
    <style:style style:name="T613_4" style:family="text"/>
    <style:style style:name="T613_5" style:family="text"/>
    <style:style style:name="T613_6" style:family="text" style:parent-style-name="Internet_20_link"/>
    <style:style style:name="T613_7" style:family="text"/>
    <style:style style:name="T613_8" style:family="text">
      <style:text-properties fo:font-style="italic" style:font-style-asian="italic" style:font-style-complex="italic"/>
    </style:style>
    <style:style style:name="T613_9" style:family="text"/>
    <style:style style:name="T613_10" style:family="text"/>
    <style:style style:name="T613_11" style:family="text">
      <style:text-properties style:text-position="super 58%" fo:color="#000000" style:font-name-asian="Arial" style:font-name-complex="Arial"/>
    </style:style>
    <style:style style:name="T613_12" style:family="text" style:parent-style-name="List_20_Paragraph">
      <style:text-properties fo:color="#000000" style:font-name-asian="Arial" style:font-name-complex="Arial"/>
    </style:style>
    <style:style style:name="P614" style:family="paragraph" style:parent-style-name="Footnote_20_text"/>
    <style:style style:name="T614_1" style:family="text"/>
    <style:style style:name="T614_2" style:family="text"/>
    <style:style style:name="T614_3" style:family="text"/>
    <style:style style:name="T614_4" style:family="text">
      <style:text-properties fo:font-style="italic" style:font-style-asian="italic" style:font-style-complex="italic"/>
    </style:style>
    <style:style style:name="T614_5" style:family="text"/>
    <style:style style:name="T614_6" style:family="text"/>
    <style:style style:name="T614_7" style:family="text" style:parent-style-name="Internet_20_link"/>
    <style:style style:name="T614_8" style:family="text"/>
    <style:style style:name="T614_9" style:family="text">
      <style:text-properties fo:font-style="italic" style:font-style-asian="italic" style:font-style-complex="italic"/>
    </style:style>
    <style:style style:name="T614_10" style:family="text"/>
    <style:style style:name="T614_11" style:family="text"/>
    <style:style style:name="P615" style:family="paragraph" style:parent-style-name="List_20_Paragraph">
      <style:paragraph-properties fo:line-height="115%" fo:margin-top="0.071cm"/>
    </style:style>
    <style:style style:name="T615_1" style:family="text">
      <style:text-properties fo:color="#000000" style:font-name-asian="Arial" style:font-name-complex="Arial"/>
    </style:style>
    <style:style style:name="T615_2" style:family="text">
      <style:text-properties fo:color="#000000" style:font-name-asian="Arial" style:font-name-complex="Arial"/>
    </style:style>
    <style:style style:name="T615_3" style:family="text">
      <style:text-properties fo:color="#000000" style:font-name-asian="Arial" style:font-name-complex="Arial"/>
    </style:style>
    <style:style style:name="T615_4" style:family="text" style:parent-style-name="List_20_Paragraph">
      <style:text-properties fo:color="#000000" style:font-name-asian="Arial" style:font-name-complex="Arial"/>
    </style:style>
    <style:style style:name="P616" style:family="paragraph" style:parent-style-name="Footnote_20_text"/>
    <style:style style:name="T616_1" style:family="text"/>
    <style:style style:name="T616_2" style:family="text"/>
    <style:style style:name="T616_3" style:family="text" style:parent-style-name="Internet_20_link"/>
    <style:style style:name="T616_4" style:family="text"/>
    <style:style style:name="P617" style:family="paragraph" style:parent-style-name="Normal">
      <style:paragraph-properties fo:line-height="115%" fo:margin-top="0.071cm" fo:margin-left="0.635cm"/>
    </style:style>
    <style:style style:name="T617_1" style:family="text">
      <style:text-properties style:font-name-asian="Arial" style:font-name-complex="Arial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618" style:family="paragraph" style:parent-style-name="Heading_20_unnumbered" style:master-page-name="MasterPage3">
      <style:paragraph-properties fo:line-height="115%"/>
      <style:text-properties style:font-size-complex="11pt" fo:font-weight="normal" style:font-weight-asian="normal" style:font-weight-complex="normal"/>
    </style:style>
    <style:style style:name="P619" style:family="paragraph" style:parent-style-name="Heading_20_unnumbered">
      <style:paragraph-properties fo:text-align="center" fo:line-height="115%"/>
      <style:text-properties fo:font-weight="normal" style:font-weight-asian="normal"/>
    </style:style>
    <style:style style:name="FR4" style:family="graphic" style:parent-style-name="Heading_20_unnumbered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20" style:family="paragraph" style:parent-style-name="Caption">
      <style:paragraph-properties fo:line-height="115%" fo:margin-bottom="0cm"/>
    </style:style>
    <style:style style:name="T620_1" style:family="text">
      <style:text-properties fo:font-weight="bold" style:font-weight-asian="bold" style:font-weight-complex="bold"/>
    </style:style>
    <style:style style:name="T620_2" style:family="text">
      <style:text-properties fo:font-weight="bold" style:font-weight-asian="bold" style:font-weight-complex="bold"/>
    </style:style>
    <style:style style:name="T620_3" style:family="text">
      <style:text-properties fo:font-weight="bold" style:font-weight-asian="bold" style:font-weight-complex="bold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621" style:family="paragraph" style:parent-style-name="Heading_20_1" style:master-page-name="MasterPage4">
      <style:paragraph-properties fo:line-height="115%"/>
    </style:style>
    <style:style style:name="T621_1" style:family="text"/>
    <style:style style:name="T621_2" style:family="text"/>
    <style:style style:name="P622" style:family="paragraph" style:parent-style-name="Heading_20_2">
      <style:paragraph-properties fo:line-height="115%" fo:margin-bottom="0cm"/>
    </style:style>
    <style:style style:name="T622_1" style:family="text"/>
    <style:style style:name="P623" style:family="paragraph" style:parent-style-name="List_20_Paragraph"/>
    <style:style style:name="T623_1" style:family="text"/>
    <style:style style:name="T623_2" style:family="text"/>
    <style:style style:name="T623_3" style:family="text"/>
    <style:style style:name="T623_4" style:family="text"/>
    <style:style style:name="T623_5" style:family="text"/>
    <style:style style:name="T623_6" style:family="text"/>
    <style:style style:name="T623_7" style:family="text"/>
    <style:style style:name="P624" style:family="paragraph" style:parent-style-name="List_20_Paragraph">
      <style:paragraph-properties fo:margin-left="0.635cm"/>
    </style:style>
    <style:style style:name="P625" style:family="paragraph" style:parent-style-name="List_20_Paragraph"/>
    <style:style style:name="T625_1" style:family="text"/>
    <style:style style:name="T625_2" style:family="text"/>
    <style:style style:name="T625_3" style:family="text"/>
    <style:style style:name="T625_4" style:family="text"/>
    <style:style style:name="T625_5" style:family="text"/>
    <style:style style:name="T625_6" style:family="text"/>
    <style:style style:name="P626" style:family="paragraph" style:parent-style-name="List_20_Paragraph"/>
    <style:style style:name="P627" style:family="paragraph" style:parent-style-name="List_20_Paragraph"/>
    <style:style style:name="T627_1" style:family="text"/>
    <style:style style:name="P628" style:family="paragraph" style:parent-style-name="List_20_Paragraph"/>
    <style:style style:name="P629" style:family="paragraph" style:parent-style-name="List_20_Paragraph"/>
    <style:style style:name="T629_1" style:family="text"/>
    <style:style style:name="T629_2" style:family="text"/>
    <style:style style:name="T629_3" style:family="text"/>
    <style:style style:name="P630" style:family="paragraph" style:parent-style-name="Normal"/>
    <style:style style:name="P631" style:family="paragraph" style:parent-style-name="List_20_Paragraph"/>
    <style:style style:name="T631_1" style:family="text"/>
    <style:style style:name="P632" style:family="paragraph" style:parent-style-name="Normal"/>
    <style:style style:name="P633" style:family="paragraph" style:parent-style-name="List_20_Paragraph"/>
    <style:style style:name="T633_1" style:family="text"/>
    <style:style style:name="T633_2" style:family="text"/>
    <style:style style:name="T633_3" style:family="text"/>
    <style:style style:name="T633_4" style:family="text"/>
    <style:style style:name="T633_5" style:family="text"/>
    <style:style style:name="T633_6" style:family="text"/>
    <style:style style:name="T633_7" style:family="text"/>
    <style:style style:name="P634" style:family="paragraph" style:parent-style-name="Normal"/>
    <style:style style:name="P635" style:family="paragraph" style:parent-style-name="List_20_Paragraph"/>
    <style:style style:name="T635_1" style:family="text"/>
    <style:style style:name="T635_2" style:family="text"/>
    <style:style style:name="T635_3" style:family="text"/>
    <style:style style:name="T635_4" style:family="text"/>
    <style:style style:name="T635_5" style:family="text"/>
    <style:style style:name="T635_6" style:family="text"/>
    <style:style style:name="T635_7" style:family="text"/>
    <style:style style:name="T635_8" style:family="text"/>
    <style:style style:name="T635_9" style:family="text"/>
    <style:style style:name="T635_10" style:family="text"/>
    <style:style style:name="T635_11" style:family="text"/>
    <style:style style:name="T635_12" style:family="text"/>
    <style:style style:name="T635_13" style:family="text"/>
    <style:style style:name="T635_14" style:family="text"/>
    <style:style style:name="T635_15" style:family="text"/>
    <style:style style:name="T635_16" style:family="text"/>
    <style:style style:name="T635_17" style:family="text"/>
    <style:style style:name="T635_18" style:family="text"/>
    <style:style style:name="T635_19" style:family="text"/>
    <style:style style:name="T635_20" style:family="text"/>
    <style:style style:name="T635_21" style:family="text"/>
    <style:style style:name="T635_22" style:family="text"/>
    <style:style style:name="T635_23" style:family="text"/>
    <style:style style:name="T635_24" style:family="text"/>
    <style:style style:name="T635_25" style:family="text"/>
    <style:style style:name="T635_26" style:family="text"/>
    <style:style style:name="T635_27" style:family="text"/>
    <style:style style:name="T635_28" style:family="text"/>
    <style:style style:name="T635_29" style:family="text"/>
    <style:style style:name="T635_30" style:family="text"/>
    <style:style style:name="T635_31" style:family="text"/>
    <style:style style:name="T635_32" style:family="text"/>
    <style:style style:name="T635_33" style:family="text"/>
    <style:style style:name="T635_34" style:family="text"/>
    <style:style style:name="T635_35" style:family="text"/>
    <style:style style:name="T635_36" style:family="text"/>
    <style:style style:name="T635_37" style:family="text"/>
    <style:style style:name="T635_38" style:family="text"/>
    <style:style style:name="T635_39" style:family="text"/>
    <style:style style:name="T635_40" style:family="text"/>
    <style:style style:name="T635_41" style:family="text"/>
    <style:style style:name="T635_42" style:family="text"/>
    <style:style style:name="T635_43" style:family="text"/>
    <style:style style:name="T635_44" style:family="text"/>
    <style:style style:name="T635_45" style:family="text"/>
    <style:style style:name="T635_46" style:family="text"/>
    <style:style style:name="T635_47" style:family="text"/>
    <style:style style:name="T635_48" style:family="text"/>
    <style:style style:name="T635_49" style:family="text"/>
    <style:style style:name="T635_50" style:family="text"/>
    <style:style style:name="T635_51" style:family="text"/>
    <style:style style:name="T635_52" style:family="text"/>
    <style:style style:name="T635_53" style:family="text"/>
    <style:style style:name="T635_54" style:family="text"/>
    <style:style style:name="T635_55" style:family="text"/>
    <style:style style:name="T635_56" style:family="text"/>
    <style:style style:name="T635_57" style:family="text"/>
    <style:style style:name="T635_58" style:family="text"/>
    <style:style style:name="T635_59" style:family="text"/>
    <style:style style:name="T635_60" style:family="text"/>
    <style:style style:name="T635_61" style:family="text"/>
    <style:style style:name="T635_62" style:family="text"/>
    <style:style style:name="T635_63" style:family="text"/>
    <style:style style:name="T635_64" style:family="text"/>
    <style:style style:name="T635_65" style:family="text"/>
    <style:style style:name="T635_66" style:family="text"/>
    <style:style style:name="T635_67" style:family="text"/>
    <style:style style:name="T635_68" style:family="text"/>
    <style:style style:name="T635_69" style:family="text"/>
    <style:style style:name="T635_70" style:family="text"/>
    <style:style style:name="T635_71" style:family="text"/>
    <style:style style:name="T635_72" style:family="text"/>
    <style:style style:name="T635_73" style:family="text"/>
    <style:style style:name="T635_74" style:family="text"/>
    <style:style style:name="T635_75" style:family="text"/>
    <style:style style:name="T635_76" style:family="text"/>
    <style:style style:name="T635_77" style:family="text"/>
    <style:style style:name="T635_78" style:family="text"/>
    <style:style style:name="T635_79" style:family="text"/>
    <style:style style:name="T635_80" style:family="text"/>
    <style:style style:name="T635_81" style:family="text"/>
    <style:style style:name="P636" style:family="paragraph" style:parent-style-name="List_20_Paragraph">
      <style:paragraph-properties fo:line-height="115%" fo:margin-left="0.635cm"/>
    </style:style>
    <style:style style:name="T636_1" style:family="text"/>
    <style:style style:name="P637" style:family="paragraph" style:parent-style-name="Normal">
      <style:paragraph-properties fo:break-before="page" fo:line-height="115%"/>
    </style:style>
    <style:style style:name="P638" style:family="paragraph" style:parent-style-name="Heading_20_2">
      <style:paragraph-properties fo:background-color="#dbe5f1" fo:line-height="115%" fo:padding-top="0.035cm" fo:border-top="#000000 0.018cm solid" fo:margin-top="0.071cm" fo:padding-bottom="0.035cm" fo:border-bottom="#000000 0.018cm solid" fo:margin-bottom="0cm" fo:padding-left="0.141cm" fo:border-left="#000000 0.018cm solid" fo:padding-right="0.141cm" fo:border-right="#000000 0.018cm solid"/>
      <style:text-properties fo:font-style="normal" style:font-style-asian="normal" fo:font-size="16pt" style:font-size-asian="16pt" style:font-size-complex="16pt"/>
    </style:style>
    <style:style style:name="T638_1" style:family="text">
      <style:text-properties fo:font-style="normal" style:font-style-asian="normal" fo:font-size="16pt" style:font-size-asian="16pt" style:font-size-complex="16pt"/>
    </style:style>
    <style:style style:name="P639" style:family="paragraph" style:parent-style-name="Normal">
      <style:paragraph-properties fo:line-height="115%"/>
    </style:style>
    <style:style style:name="T639_1" style:family="text">
      <style:text-properties fo:color="#000000" fo:font-size="14pt" style:font-name-asian="Arial" style:font-size-asian="14pt" style:font-name-complex="Arial" style:font-size-complex="14pt" fo:font-weight="bold" style:font-weight-asian="bold" style:font-weight-complex="bold"/>
    </style:style>
    <style:style style:name="P640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0_1" style:family="text">
      <style:text-properties fo:color="#000000" style:font-name-asian="Arial" style:font-name-complex="Arial"/>
    </style:style>
    <style:style style:name="P64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1_1" style:family="text">
      <style:text-properties fo:color="#000000" style:font-name-asian="Arial" style:font-name-complex="Arial"/>
    </style:style>
    <style:style style:name="P642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2_1" style:family="text">
      <style:text-properties fo:color="#000000" style:font-name-asian="Arial" style:font-name-complex="Arial"/>
    </style:style>
    <style:style style:name="P64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3_1" style:family="text">
      <style:text-properties fo:color="#000000" style:font-name-asian="Arial" style:font-name-complex="Arial"/>
    </style:style>
    <style:style style:name="T643_2" style:family="text">
      <style:text-properties fo:color="#000000" style:font-name-asian="Arial" style:font-name-complex="Arial"/>
    </style:style>
    <style:style style:name="T643_3" style:family="text">
      <style:text-properties fo:color="#000000" style:font-name-asian="Arial" style:font-name-complex="Arial"/>
    </style:style>
    <style:style style:name="P644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4_1" style:family="text">
      <style:text-properties fo:color="#000000" style:font-name-asian="Arial" style:font-name-complex="Arial"/>
    </style:style>
    <style:style style:name="T644_2" style:family="text">
      <style:text-properties fo:color="#000000" style:font-name-asian="Arial" style:font-name-complex="Arial"/>
    </style:style>
    <style:style style:name="T644_3" style:family="text">
      <style:text-properties fo:color="#000000" style:font-name-asian="Arial" style:font-name-complex="Arial"/>
    </style:style>
    <style:style style:name="P645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5_1" style:family="text">
      <style:text-properties fo:color="#000000" style:font-name-asian="Arial" style:font-name-complex="Arial"/>
    </style:style>
    <style:style style:name="P646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647" style:family="paragraph" style:parent-style-name="Heading_20_2">
      <style:paragraph-properties fo:line-height="115%" fo:margin-bottom="0cm"/>
    </style:style>
    <style:style style:name="T647_1" style:family="text">
      <style:text-properties fo:color="#000000" style:font-name-asian="Arial" style:font-size-complex="12pt"/>
    </style:style>
    <style:style style:name="T647_2" style:family="text">
      <style:text-properties fo:color="#000000" style:font-name-asian="Arial" style:font-size-complex="12pt"/>
    </style:style>
    <style:style style:name="T647_3" style:family="text">
      <style:text-properties fo:color="#000000" style:font-name-asian="Arial" style:font-size-complex="12pt"/>
    </style:style>
    <style:style style:name="P648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8_1" style:family="text">
      <style:text-properties fo:color="#000000" style:font-name-asian="Arial" style:font-name-complex="Arial"/>
    </style:style>
    <style:style style:name="T648_2" style:family="text">
      <style:text-properties fo:color="#000000" style:font-name-asian="Arial" style:font-name-complex="Arial"/>
    </style:style>
    <style:style style:name="T648_3" style:family="text">
      <style:text-properties fo:color="#000000" style:font-name-asian="Arial" style:font-name-complex="Arial"/>
    </style:style>
    <style:style style:name="T648_4" style:family="text">
      <style:text-properties fo:color="#000000" style:font-name-asian="Arial" style:font-name-complex="Arial"/>
    </style:style>
    <style:style style:name="T648_5" style:family="text">
      <style:text-properties fo:color="#000000" style:font-name-asian="Arial" style:font-name-complex="Arial"/>
    </style:style>
    <style:style style:name="T648_6" style:family="text">
      <style:text-properties fo:color="#000000" style:font-name-asian="Arial" style:font-name-complex="Arial"/>
    </style:style>
    <style:style style:name="T648_7" style:family="text">
      <style:text-properties fo:color="#000000" style:font-name-asian="Arial" style:font-name-complex="Arial"/>
    </style:style>
    <style:style style:name="T648_8" style:family="text">
      <style:text-properties fo:color="#000000" style:font-name-asian="Arial" style:font-name-complex="Arial"/>
    </style:style>
    <style:style style:name="T648_9" style:family="text">
      <style:text-properties fo:color="#000000" style:font-name-asian="Arial" style:font-name-complex="Arial"/>
    </style:style>
    <style:style style:name="T648_10" style:family="text">
      <style:text-properties fo:color="#000000" style:font-name-asian="Arial" style:font-name-complex="Arial"/>
    </style:style>
    <style:style style:name="T648_11" style:family="text">
      <style:text-properties fo:color="#000000" style:font-name-asian="Arial" style:font-name-complex="Arial"/>
    </style:style>
    <style:style style:name="P649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49_1" style:family="text">
      <style:text-properties fo:color="#000000" style:font-name-asian="Arial" style:font-name-complex="Arial"/>
    </style:style>
    <style:style style:name="T649_2" style:family="text">
      <style:text-properties fo:font-style="italic" style:font-style-asian="italic" style:font-style-complex="italic" fo:color="#000000" style:font-name-asian="Arial" style:font-name-complex="Arial"/>
    </style:style>
    <style:style style:name="T649_3" style:family="text">
      <style:text-properties fo:color="#000000" style:font-name-asian="Arial" style:font-name-complex="Arial"/>
    </style:style>
    <style:style style:name="T649_4" style:family="text">
      <style:text-properties fo:color="#000000" style:font-name-asian="Arial" style:font-name-complex="Arial"/>
    </style:style>
    <style:style style:name="T649_5" style:family="text">
      <style:text-properties fo:color="#000000" style:font-name-asian="Arial" style:font-name-complex="Arial"/>
    </style:style>
    <style:style style:name="T649_6" style:family="text">
      <style:text-properties fo:color="#000000" style:font-name-asian="Arial" style:font-name-complex="Arial"/>
    </style:style>
    <style:style style:name="T649_7" style:family="text">
      <style:text-properties fo:color="#000000" style:font-name-asian="Arial" style:font-name-complex="Arial"/>
    </style:style>
    <style:style style:name="T649_8" style:family="text">
      <style:text-properties fo:color="#000000" style:font-name-asian="Arial" style:font-name-complex="Arial"/>
    </style:style>
    <style:style style:name="T649_9" style:family="text">
      <style:text-properties fo:color="#000000" style:font-name-asian="Arial" style:font-name-complex="Arial"/>
    </style:style>
    <style:style style:name="T649_10" style:family="text">
      <style:text-properties fo:color="#000000" style:font-name-asian="Arial" style:font-name-complex="Arial"/>
    </style:style>
    <style:style style:name="T649_11" style:family="text">
      <style:text-properties fo:color="#000000" style:font-name-asian="Arial" style:font-name-complex="Arial"/>
    </style:style>
    <style:style style:name="T649_12" style:family="text">
      <style:text-properties fo:color="#000000" style:font-name-asian="Arial" style:font-name-complex="Arial"/>
    </style:style>
    <style:style style:name="T649_13" style:family="text">
      <style:text-properties fo:color="#000000" style:font-name-asian="Arial" style:font-name-complex="Arial"/>
    </style:style>
    <style:style style:name="T649_14" style:family="text">
      <style:text-properties fo:color="#000000" style:font-name-asian="Arial" style:font-name-complex="Arial"/>
    </style:style>
    <style:style style:name="P650" style:family="paragraph" style:parent-style-name="List_20_Paragraph">
      <style:paragraph-properties fo:text-align="justify" fo:line-height="107%"/>
    </style:style>
    <style:style style:name="T650_1" style:family="text">
      <style:text-properties fo:color="#000000" style:font-name-asian="Arial" style:font-name-complex="Arial"/>
    </style:style>
    <style:style style:name="T650_2" style:family="text">
      <style:text-properties fo:font-style="italic" style:font-style-asian="italic" style:font-style-complex="italic" fo:color="#000000" style:font-name-asian="Arial" style:font-name-complex="Arial"/>
    </style:style>
    <style:style style:name="T650_3" style:family="text">
      <style:text-properties fo:color="#000000" style:font-name-asian="Arial" style:font-name-complex="Arial"/>
    </style:style>
    <style:style style:name="P65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51_1" style:family="text">
      <style:text-properties fo:color="#000000" style:font-name-asian="Arial" style:font-name-complex="Arial"/>
    </style:style>
    <style:style style:name="T651_2" style:family="text">
      <style:text-properties fo:font-style="italic" style:font-style-asian="italic" style:font-style-complex="italic" fo:color="#000000" style:font-name-asian="Arial" style:font-name-complex="Arial"/>
    </style:style>
    <style:style style:name="T651_3" style:family="text">
      <style:text-properties fo:color="#000000" style:font-name-asian="Arial" style:font-name-complex="Arial"/>
    </style:style>
    <style:style style:name="P652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52_1" style:family="text">
      <style:text-properties fo:color="#000000" style:font-name-asian="Arial" style:font-name-complex="Arial"/>
    </style:style>
    <style:style style:name="T652_2" style:family="text">
      <style:text-properties fo:font-style="italic" style:font-style-asian="italic" style:font-style-complex="italic" fo:color="#000000" style:font-name-asian="Arial" style:font-name-complex="Arial"/>
    </style:style>
    <style:style style:name="T652_3" style:family="text">
      <style:text-properties fo:color="#000000" style:font-name-asian="Arial" style:font-name-complex="Arial"/>
    </style:style>
    <style:style style:name="T652_4" style:family="text">
      <style:text-properties fo:color="#000000" style:font-name-asian="Arial" style:font-name-complex="Arial"/>
    </style:style>
    <style:style style:name="T652_5" style:family="text">
      <style:text-properties fo:color="#000000" style:font-name-asian="Arial" style:font-name-complex="Arial"/>
    </style:style>
    <style:style style:name="P653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54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54_1" style:family="text">
      <style:text-properties fo:color="#000000" style:font-name-asian="Arial" style:font-name-complex="Arial"/>
    </style:style>
    <style:style style:name="T654_2" style:family="text">
      <style:text-properties fo:color="#000000" style:font-name-asian="Arial" style:font-name-complex="Arial"/>
    </style:style>
    <style:style style:name="T654_3" style:family="text">
      <style:text-properties fo:color="#000000" style:font-name-asian="Arial" style:font-name-complex="Arial"/>
    </style:style>
    <style:style style:name="T654_4" style:family="text">
      <style:text-properties fo:color="#000000" style:font-name-asian="Arial" style:font-name-complex="Arial"/>
    </style:style>
    <style:style style:name="P655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56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56_1" style:family="text">
      <style:text-properties fo:color="#000000" style:font-name-asian="Arial" style:font-name-complex="Arial"/>
    </style:style>
    <style:style style:name="T656_2" style:family="text">
      <style:text-properties fo:color="#000000" style:font-name-asian="Arial" style:font-name-complex="Arial"/>
    </style:style>
    <style:style style:name="T656_3" style:family="text">
      <style:text-properties fo:color="#000000" style:font-name-asian="Arial" style:font-name-complex="Arial"/>
    </style:style>
    <style:style style:name="T656_4" style:family="text">
      <style:text-properties fo:color="#000000" style:font-name-asian="Arial" style:font-name-complex="Arial"/>
    </style:style>
    <style:style style:name="T656_5" style:family="text">
      <style:text-properties fo:color="#000000" style:font-name-asian="Arial" style:font-name-complex="Arial"/>
    </style:style>
    <style:style style:name="P657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658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58_1" style:family="text">
      <style:text-properties fo:color="#000000" style:font-name-asian="Arial" style:font-name-complex="Arial"/>
    </style:style>
    <style:style style:name="T658_2" style:family="text">
      <style:text-properties fo:color="#000000" style:font-name-asian="Arial" style:font-name-complex="Arial"/>
    </style:style>
    <style:style style:name="T658_3" style:family="text">
      <style:text-properties fo:color="#000000" style:font-name-asian="Arial" style:font-name-complex="Arial"/>
    </style:style>
    <style:style style:name="T658_4" style:family="text">
      <style:text-properties fo:color="#000000" style:font-name-asian="Arial" style:font-name-complex="Arial"/>
    </style:style>
    <style:style style:name="T658_5" style:family="text">
      <style:text-properties fo:color="#000000" style:font-name-asian="Arial" style:font-name-complex="Arial"/>
    </style:style>
    <style:style style:name="T658_6" style:family="text">
      <style:text-properties fo:color="#000000" style:font-name-asian="Arial" style:font-name-complex="Arial"/>
    </style:style>
    <style:style style:name="T658_7" style:family="text">
      <style:text-properties fo:color="#000000" style:font-name-asian="Arial" style:font-name-complex="Arial"/>
    </style:style>
    <style:style style:name="T658_8" style:family="text">
      <style:text-properties fo:color="#000000" style:font-name-asian="Arial" style:font-name-complex="Arial"/>
    </style:style>
    <style:style style:name="T658_9" style:family="text">
      <style:text-properties fo:color="#000000" style:font-name-asian="Arial" style:font-name-complex="Arial"/>
    </style:style>
    <style:style style:name="T658_10" style:family="text">
      <style:text-properties fo:color="#000000" style:font-name-asian="Arial" style:font-name-complex="Arial"/>
    </style:style>
    <style:style style:name="T658_11" style:family="text">
      <style:text-properties fo:color="#000000" style:font-name-asian="Arial" style:font-name-complex="Arial"/>
    </style:style>
    <style:style style:name="T658_12" style:family="text">
      <style:text-properties fo:color="#000000" style:font-name-asian="Arial" style:font-name-complex="Arial"/>
    </style:style>
    <style:style style:name="T658_13" style:family="text">
      <style:text-properties fo:color="#000000" style:font-name-asian="Arial" style:font-name-complex="Arial"/>
    </style:style>
    <style:style style:name="T658_14" style:family="text">
      <style:text-properties fo:color="#000000" style:font-name-asian="Arial" style:font-name-complex="Arial"/>
    </style:style>
    <style:style style:name="T658_15" style:family="text">
      <style:text-properties fo:color="#000000" style:font-name-asian="Arial" style:font-name-complex="Arial"/>
    </style:style>
    <style:style style:name="T658_16" style:family="text">
      <style:text-properties fo:color="#000000" style:font-name-asian="Arial" style:font-name-complex="Arial"/>
    </style:style>
    <style:style style:name="T658_17" style:family="text">
      <style:text-properties fo:color="#000000" style:font-name-asian="Arial" style:font-name-complex="Arial"/>
    </style:style>
    <style:style style:name="T658_18" style:family="text">
      <style:text-properties fo:color="#000000" style:font-name-asian="Arial" style:font-name-complex="Arial"/>
    </style:style>
    <style:style style:name="T658_19" style:family="text">
      <style:text-properties fo:color="#000000" style:font-name-asian="Arial" style:font-name-complex="Arial"/>
    </style:style>
    <style:style style:name="T658_20" style:family="text">
      <style:text-properties fo:color="#000000" style:font-name-asian="Arial" style:font-name-complex="Arial"/>
    </style:style>
    <style:style style:name="P659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660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60_1" style:family="text">
      <style:text-properties fo:color="#000000" style:font-name-asian="Arial" style:font-name-complex="Arial"/>
    </style:style>
    <style:style style:name="T660_2" style:family="text">
      <style:text-properties fo:color="#000000" style:font-name-asian="Arial" style:font-name-complex="Arial"/>
    </style:style>
    <style:style style:name="T660_3" style:family="text">
      <style:text-properties fo:color="#000000" style:font-name-asian="Arial" style:font-name-complex="Arial"/>
    </style:style>
    <style:style style:name="T660_4" style:family="text">
      <style:text-properties fo:color="#000000" style:font-name-asian="Arial" style:font-name-complex="Arial"/>
    </style:style>
    <style:style style:name="T660_5" style:family="text">
      <style:text-properties fo:color="#000000" style:font-name-asian="Arial" style:font-name-complex="Arial"/>
    </style:style>
    <style:style style:name="T660_6" style:family="text">
      <style:text-properties fo:color="#000000" style:font-name-asian="Arial" style:font-name-complex="Arial"/>
    </style:style>
    <style:style style:name="T660_7" style:family="text">
      <style:text-properties fo:color="#000000" style:font-name-asian="Arial" style:font-name-complex="Arial"/>
    </style:style>
    <style:style style:name="P661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662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62_1" style:family="text">
      <style:text-properties fo:color="#000000" style:font-name-asian="Arial" style:font-name-complex="Arial"/>
    </style:style>
    <style:style style:name="T662_2" style:family="text">
      <style:text-properties fo:color="#000000" style:font-name-asian="Arial" style:font-name-complex="Arial"/>
    </style:style>
    <style:style style:name="T662_3" style:family="text">
      <style:text-properties fo:color="#000000" style:font-name-asian="Arial" style:font-name-complex="Arial"/>
    </style:style>
    <style:style style:name="T662_4" style:family="text">
      <style:text-properties fo:color="#000000" style:font-name-asian="Arial" style:font-name-complex="Arial"/>
    </style:style>
    <style:style style:name="T662_5" style:family="text">
      <style:text-properties fo:color="#000000" style:font-name-asian="Arial" style:font-name-complex="Arial"/>
    </style:style>
    <style:style style:name="T662_6" style:family="text">
      <style:text-properties fo:color="#000000" style:font-name-asian="Arial" style:font-name-complex="Arial"/>
    </style:style>
    <style:style style:name="T662_7" style:family="text">
      <style:text-properties fo:color="#000000" style:font-name-asian="Arial" style:font-name-complex="Arial"/>
    </style:style>
    <style:style style:name="T662_8" style:family="text">
      <style:text-properties fo:color="#000000" style:font-name-asian="Arial" style:font-name-complex="Arial"/>
    </style:style>
    <style:style style:name="T662_9" style:family="text">
      <style:text-properties fo:color="#000000" style:font-name-asian="Arial" style:font-name-complex="Arial"/>
    </style:style>
    <style:style style:name="T662_10" style:family="text">
      <style:text-properties fo:color="#000000" style:font-name-asian="Arial" style:font-name-complex="Arial"/>
    </style:style>
    <style:style style:name="T662_11" style:family="text">
      <style:text-properties fo:color="#000000" style:font-name-asian="Arial" style:font-name-complex="Arial"/>
    </style:style>
    <style:style style:name="T662_12" style:family="text">
      <style:text-properties fo:color="#000000" style:font-name-asian="Arial" style:font-name-complex="Arial"/>
    </style:style>
    <style:style style:name="P663" style:family="paragraph" style:parent-style-name="Normal">
      <style:paragraph-properties fo:line-height="115%"/>
      <style:text-properties fo:color="#000000" style:font-name-asian="Arial" style:font-name-complex="Arial" fo:font-weight="bold" style:font-weight-asian="bold" style:font-weight-complex="bold"/>
    </style:style>
    <style:style style:name="P664" style:family="paragraph" style:parent-style-name="Heading_20_2">
      <style:paragraph-properties fo:line-height="115%" fo:margin-bottom="0cm"/>
    </style:style>
    <style:style style:name="T664_1" style:family="text">
      <style:text-properties style:font-name-asian="Arial"/>
    </style:style>
    <style:style style:name="P665" style:family="paragraph" style:parent-style-name="List_20_Paragraph">
      <style:paragraph-properties fo:text-align="justify" fo:line-height="107%"/>
    </style:style>
    <style:style style:name="T665_1" style:family="text">
      <style:text-properties style:font-name-asian="Arial" style:font-name-complex="Arial"/>
    </style:style>
    <style:style style:name="T665_2" style:family="text">
      <style:text-properties style:font-name-asian="Arial" style:font-name-complex="Arial"/>
    </style:style>
    <style:style style:name="T665_3" style:family="text">
      <style:text-properties style:font-name-asian="Arial" style:font-name-complex="Arial"/>
    </style:style>
    <style:style style:name="T665_4" style:family="text">
      <style:text-properties style:font-name-asian="Arial" style:font-name-complex="Arial"/>
    </style:style>
    <style:style style:name="T665_5" style:family="text">
      <style:text-properties style:font-name-asian="Arial" style:font-name-complex="Arial"/>
    </style:style>
    <style:style style:name="T665_6" style:family="text">
      <style:text-properties style:font-name-asian="Arial" style:font-name-complex="Arial"/>
    </style:style>
    <style:style style:name="P666" style:family="paragraph" style:parent-style-name="List_20_Paragraph">
      <style:paragraph-properties fo:text-align="justify" fo:line-height="107%"/>
    </style:style>
    <style:style style:name="T666_1" style:family="text">
      <style:text-properties style:font-name-asian="Arial" style:font-name-complex="Arial"/>
    </style:style>
    <style:style style:name="T666_2" style:family="text">
      <style:text-properties style:font-name-asian="Arial" style:font-name-complex="Arial"/>
    </style:style>
    <style:style style:name="T666_3" style:family="text">
      <style:text-properties style:font-name-asian="Arial" style:font-name-complex="Arial"/>
    </style:style>
    <style:style style:name="T666_4" style:family="text">
      <style:text-properties style:font-name-asian="Arial" style:font-name-complex="Arial"/>
    </style:style>
    <style:style style:name="T666_5" style:family="text">
      <style:text-properties style:font-name-asian="Arial" style:font-name-complex="Arial"/>
    </style:style>
    <style:style style:name="T666_6" style:family="text">
      <style:text-properties style:font-name-asian="Arial" style:font-name-complex="Arial"/>
    </style:style>
    <style:style style:name="T666_7" style:family="text">
      <style:text-properties style:font-name-asian="Arial" style:font-name-complex="Arial"/>
    </style:style>
    <style:style style:name="T666_8" style:family="text">
      <style:text-properties style:font-name-asian="Arial" style:font-name-complex="Arial"/>
    </style:style>
    <style:style style:name="T666_9" style:family="text">
      <style:text-properties style:font-name-asian="Arial" style:font-name-complex="Arial"/>
    </style:style>
    <style:style style:name="T666_10" style:family="text">
      <style:text-properties style:font-name-asian="Arial" style:font-name-complex="Arial"/>
    </style:style>
    <style:style style:name="P667" style:family="paragraph" style:parent-style-name="List_20_Paragraph">
      <style:paragraph-properties fo:text-align="justify" fo:line-height="107%"/>
    </style:style>
    <style:style style:name="T667_1" style:family="text">
      <style:text-properties style:font-name-asian="Arial" style:font-name-complex="Arial"/>
    </style:style>
    <style:style style:name="T667_2" style:family="text">
      <style:text-properties style:font-name-asian="Arial" style:font-name-complex="Arial"/>
    </style:style>
    <style:style style:name="T667_3" style:family="text">
      <style:text-properties style:font-name-asian="Arial" style:font-name-complex="Arial"/>
    </style:style>
    <style:style style:name="T667_4" style:family="text">
      <style:text-properties style:font-name-asian="Arial" style:font-name-complex="Arial"/>
    </style:style>
    <style:style style:name="T667_5" style:family="text">
      <style:text-properties style:font-name-asian="Arial" style:font-name-complex="Arial"/>
    </style:style>
    <style:style style:name="T667_6" style:family="text">
      <style:text-properties style:font-name-asian="Arial" style:font-name-complex="Arial"/>
    </style:style>
    <style:style style:name="T667_7" style:family="text">
      <style:text-properties style:font-name-asian="Arial" style:font-name-complex="Arial"/>
    </style:style>
    <style:style style:name="T667_8" style:family="text">
      <style:text-properties style:font-name-asian="Arial" style:font-name-complex="Arial"/>
    </style:style>
    <style:style style:name="T667_9" style:family="text">
      <style:text-properties style:font-name-asian="Arial" style:font-name-complex="Arial"/>
    </style:style>
    <style:style style:name="T667_10" style:family="text">
      <style:text-properties style:font-name-asian="Arial" style:font-name-complex="Arial"/>
    </style:style>
    <style:style style:name="P668" style:family="paragraph" style:parent-style-name="List_20_Paragraph">
      <style:paragraph-properties fo:text-align="justify" fo:line-height="107%"/>
    </style:style>
    <style:style style:name="T668_1" style:family="text">
      <style:text-properties style:font-name-asian="Arial" style:font-name-complex="Arial"/>
    </style:style>
    <style:style style:name="T668_2" style:family="text">
      <style:text-properties style:font-name-asian="Arial" style:font-name-complex="Arial"/>
    </style:style>
    <style:style style:name="T668_3" style:family="text">
      <style:text-properties style:font-name-asian="Arial" style:font-name-complex="Arial"/>
    </style:style>
    <style:style style:name="T668_4" style:family="text">
      <style:text-properties style:font-name-asian="Arial" style:font-name-complex="Arial"/>
    </style:style>
    <style:style style:name="T668_5" style:family="text">
      <style:text-properties style:font-name-asian="Arial" style:font-name-complex="Arial"/>
    </style:style>
    <style:style style:name="T668_6" style:family="text">
      <style:text-properties style:font-name-asian="Arial" style:font-name-complex="Arial"/>
    </style:style>
    <style:style style:name="T668_7" style:family="text">
      <style:text-properties style:font-name-asian="Arial" style:font-name-complex="Arial"/>
    </style:style>
    <style:style style:name="P669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69_1" style:family="text">
      <style:text-properties fo:color="#000000" style:font-name-asian="Arial" style:font-name-complex="Arial"/>
    </style:style>
    <style:style style:name="T669_2" style:family="text">
      <style:text-properties style:font-name-asian="Arial" style:font-name-complex="Arial"/>
    </style:style>
    <style:style style:name="T669_3" style:family="text">
      <style:text-properties style:font-name-asian="Arial" style:font-name-complex="Arial"/>
    </style:style>
    <style:style style:name="T669_4" style:family="text">
      <style:text-properties style:font-name-asian="Arial" style:font-name-complex="Arial"/>
    </style:style>
    <style:style style:name="T669_5" style:family="text">
      <style:text-properties style:font-name-asian="Arial" style:font-name-complex="Arial"/>
    </style:style>
    <style:style style:name="T669_6" style:family="text">
      <style:text-properties style:font-name-asian="Arial" style:font-name-complex="Arial"/>
    </style:style>
    <style:style style:name="T669_7" style:family="text">
      <style:text-properties style:font-name-asian="Arial" style:font-name-complex="Arial"/>
    </style:style>
    <style:style style:name="T669_8" style:family="text">
      <style:text-properties style:font-name-asian="Arial" style:font-name-complex="Arial"/>
    </style:style>
    <style:style style:name="T669_9" style:family="text">
      <style:text-properties style:font-name-asian="Arial" style:font-name-complex="Arial"/>
    </style:style>
    <style:style style:name="T669_10" style:family="text">
      <style:text-properties style:font-name-asian="Arial" style:font-name-complex="Arial"/>
    </style:style>
    <style:style style:name="T669_11" style:family="text">
      <style:text-properties style:font-name-asian="Arial" style:font-name-complex="Arial"/>
    </style:style>
    <style:style style:name="T669_12" style:family="text">
      <style:text-properties style:font-name-asian="Arial" style:font-name-complex="Arial"/>
    </style:style>
    <style:style style:name="T669_13" style:family="text">
      <style:text-properties style:font-name-asian="Arial" style:font-name-complex="Arial"/>
    </style:style>
    <style:style style:name="T669_14" style:family="text">
      <style:text-properties style:font-name-asian="Arial" style:font-name-complex="Arial"/>
    </style:style>
    <style:style style:name="T669_15" style:family="text">
      <style:text-properties style:font-name-asian="Arial" style:font-name-complex="Arial"/>
    </style:style>
    <style:style style:name="T669_16" style:family="text">
      <style:text-properties style:font-name-asian="Arial" style:font-name-complex="Arial"/>
    </style:style>
    <style:style style:name="T669_17" style:family="text">
      <style:text-properties style:font-name-asian="Arial" style:font-name-complex="Arial"/>
    </style:style>
    <style:style style:name="T669_18" style:family="text">
      <style:text-properties style:font-name-asian="Arial" style:font-name-complex="Arial"/>
    </style:style>
    <style:style style:name="T669_19" style:family="text">
      <style:text-properties style:font-name-asian="Arial" style:font-name-complex="Arial"/>
    </style:style>
    <style:style style:name="T669_20" style:family="text">
      <style:text-properties style:font-name-asian="Arial" style:font-name-complex="Arial"/>
    </style:style>
    <style:style style:name="T669_21" style:family="text">
      <style:text-properties style:font-name-asian="Arial" style:font-name-complex="Arial"/>
    </style:style>
    <style:style style:name="T669_22" style:family="text">
      <style:text-properties style:font-name-asian="Arial" style:font-name-complex="Arial"/>
    </style:style>
    <style:style style:name="T669_23" style:family="text">
      <style:text-properties style:font-name-asian="Arial" style:font-name-complex="Arial"/>
    </style:style>
    <style:style style:name="T669_24" style:family="text">
      <style:text-properties style:font-name-asian="Arial" style:font-name-complex="Arial"/>
    </style:style>
    <style:style style:name="P670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7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71_1" style:family="text">
      <style:text-properties fo:color="#000000" style:font-name-asian="Arial" style:font-name-complex="Arial"/>
    </style:style>
    <style:style style:name="T671_2" style:family="text">
      <style:text-properties fo:color="#000000" style:font-name-asian="Arial" style:font-name-complex="Arial"/>
    </style:style>
    <style:style style:name="T671_3" style:family="text">
      <style:text-properties fo:color="#000000" style:font-name-asian="Arial" style:font-name-complex="Arial"/>
    </style:style>
    <style:style style:name="T671_4" style:family="text">
      <style:text-properties fo:color="#000000" style:font-name-asian="Arial" style:font-name-complex="Arial"/>
    </style:style>
    <style:style style:name="T671_5" style:family="text">
      <style:text-properties fo:color="#000000" style:font-name-asian="Arial" style:font-name-complex="Arial"/>
    </style:style>
    <style:style style:name="T671_6" style:family="text">
      <style:text-properties fo:color="#000000" style:font-name-asian="Arial" style:font-name-complex="Arial"/>
    </style:style>
    <style:style style:name="T671_7" style:family="text">
      <style:text-properties fo:color="#000000" style:font-name-asian="Arial" style:font-name-complex="Arial"/>
    </style:style>
    <style:style style:name="T671_8" style:family="text">
      <style:text-properties fo:color="#000000" style:font-name-asian="Arial" style:font-name-complex="Arial"/>
    </style:style>
    <style:style style:name="T671_9" style:family="text">
      <style:text-properties fo:color="#000000" style:font-name-asian="Arial" style:font-name-complex="Arial"/>
    </style:style>
    <style:style style:name="T671_10" style:family="text">
      <style:text-properties fo:color="#000000" style:font-name-asian="Arial" style:font-name-complex="Arial"/>
    </style:style>
    <style:style style:name="T671_11" style:family="text">
      <style:text-properties fo:color="#000000" style:font-name-asian="Arial" style:font-name-complex="Arial"/>
    </style:style>
    <style:style style:name="T671_12" style:family="text">
      <style:text-properties fo:color="#000000" style:font-name-asian="Arial" style:font-name-complex="Arial"/>
    </style:style>
    <style:style style:name="P672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7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73_1" style:family="text">
      <style:text-properties fo:color="#000000" style:font-name-asian="Arial" style:font-name-complex="Arial"/>
    </style:style>
    <style:style style:name="T673_2" style:family="text">
      <style:text-properties fo:color="#000000" style:font-name-asian="Arial" style:font-name-complex="Arial"/>
    </style:style>
    <style:style style:name="P674" style:family="paragraph" style:parent-style-name="List_20_Paragraph">
      <style:text-properties fo:color="#000000" style:font-name-asian="Arial" style:font-name-complex="Arial"/>
    </style:style>
    <style:style style:name="P675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76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76_1" style:family="text">
      <style:text-properties fo:color="#000000" style:font-name-asian="Arial" style:font-name-complex="Arial"/>
    </style:style>
    <style:style style:name="T676_2" style:family="text">
      <style:text-properties fo:color="#000000" style:font-name-asian="Arial" style:font-name-complex="Arial"/>
    </style:style>
    <style:style style:name="P677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678" style:family="paragraph" style:parent-style-name="Heading_20_2">
      <style:paragraph-properties fo:line-height="115%" fo:margin-bottom="0cm"/>
    </style:style>
    <style:style style:name="T678_1" style:family="text">
      <style:text-properties style:font-name-asian="Arial"/>
    </style:style>
    <style:style style:name="T678_2" style:family="text">
      <style:text-properties style:font-name-asian="Arial"/>
    </style:style>
    <style:style style:name="P679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79_1" style:family="text">
      <style:text-properties style:font-name-asian="Arial" style:font-name-complex="Arial"/>
    </style:style>
    <style:style style:name="T679_2" style:family="text">
      <style:text-properties style:font-name-asian="Arial" style:font-name-complex="Arial"/>
    </style:style>
    <style:style style:name="T679_3" style:family="text">
      <style:text-properties style:font-name-asian="Arial" style:font-name-complex="Arial"/>
    </style:style>
    <style:style style:name="T679_4" style:family="text">
      <style:text-properties style:font-name-asian="Arial" style:font-name-complex="Arial"/>
    </style:style>
    <style:style style:name="T679_5" style:family="text">
      <style:text-properties style:font-name-asian="Arial" style:font-name-complex="Arial"/>
    </style:style>
    <style:style style:name="T679_6" style:family="text">
      <style:text-properties style:font-name-asian="Arial" style:font-name-complex="Arial"/>
    </style:style>
    <style:style style:name="T679_7" style:family="text">
      <style:text-properties style:font-name-asian="Arial" style:font-name-complex="Arial"/>
    </style:style>
    <style:style style:name="P680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68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1_1" style:family="text">
      <style:text-properties fo:color="#000000" style:font-name-asian="Arial" style:font-name-complex="Arial"/>
    </style:style>
    <style:style style:name="P682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2_1" style:family="text">
      <style:text-properties fo:color="#000000" style:font-name-asian="Arial" style:font-name-complex="Arial"/>
    </style:style>
    <style:style style:name="P68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3_1" style:family="text">
      <style:text-properties fo:color="#000000" style:font-name-asian="Arial" style:font-name-complex="Arial"/>
    </style:style>
    <style:style style:name="P684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4_1" style:family="text">
      <style:text-properties fo:color="#000000" style:font-name-asian="Arial" style:font-name-complex="Arial"/>
    </style:style>
    <style:style style:name="T684_2" style:family="text">
      <style:text-properties fo:color="#000000" style:font-name-asian="Arial" style:font-name-complex="Arial"/>
    </style:style>
    <style:style style:name="P685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P686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86_1" style:family="text">
      <style:text-properties fo:color="#000000" style:font-name-asian="Arial" style:font-name-complex="Arial"/>
    </style:style>
    <style:style style:name="T686_2" style:family="text">
      <style:text-properties fo:color="#000000" style:font-name-asian="Arial" style:font-name-complex="Arial"/>
    </style:style>
    <style:style style:name="T686_3" style:family="text">
      <style:text-properties fo:color="#000000" style:font-name-asian="Arial" style:font-name-complex="Arial"/>
    </style:style>
    <style:style style:name="T686_4" style:family="text">
      <style:text-properties fo:color="#000000" style:font-name-asian="Arial" style:font-name-complex="Arial"/>
    </style:style>
    <style:style style:name="T686_5" style:family="text">
      <style:text-properties fo:color="#000000" style:font-name-asian="Arial" style:font-name-complex="Arial"/>
    </style:style>
    <style:style style:name="T686_6" style:family="text">
      <style:text-properties fo:color="#000000" style:font-name-asian="Arial" style:font-name-complex="Arial"/>
    </style:style>
    <style:style style:name="T686_7" style:family="text">
      <style:text-properties fo:color="#000000" style:font-name-asian="Arial" style:font-name-complex="Arial"/>
    </style:style>
    <style:style style:name="T686_8" style:family="text">
      <style:text-properties fo:color="#000000" style:font-name-asian="Arial" style:font-name-complex="Arial"/>
    </style:style>
    <style:style style:name="T686_9" style:family="text">
      <style:text-properties fo:color="#000000" style:font-name-asian="Arial" style:font-name-complex="Arial"/>
    </style:style>
    <style:style style:name="T686_10" style:family="text">
      <style:text-properties fo:color="#000000" style:font-name-asian="Arial" style:font-name-complex="Arial"/>
    </style:style>
    <style:style style:name="T686_11" style:family="text">
      <style:text-properties fo:color="#000000" style:font-name-asian="Arial" style:font-name-complex="Arial"/>
    </style:style>
    <style:style style:name="T686_12" style:family="text">
      <style:text-properties fo:color="#000000" style:font-name-asian="Arial" style:font-name-complex="Arial"/>
    </style:style>
    <style:style style:name="P687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7_1" style:family="text">
      <style:text-properties fo:color="#000000" style:font-name-asian="Arial" style:font-name-complex="Arial"/>
    </style:style>
    <style:style style:name="T687_2" style:family="text">
      <style:text-properties fo:color="#000000" style:font-name-asian="Arial" style:font-name-complex="Arial"/>
    </style:style>
    <style:style style:name="T687_3" style:family="text">
      <style:text-properties fo:color="#000000" style:font-name-asian="Arial" style:font-name-complex="Arial"/>
    </style:style>
    <style:style style:name="P688" style:family="paragraph" style:parent-style-name="List_20_Paragraph">
      <style:paragraph-properties fo:text-align="justify" fo:line-height="107%"/>
    </style:style>
    <style:style style:name="T688_1" style:family="text"/>
    <style:style style:name="T688_2" style:family="text"/>
    <style:style style:name="T688_3" style:family="text"/>
    <style:style style:name="T688_4" style:family="text"/>
    <style:style style:name="T688_5" style:family="text"/>
    <style:style style:name="T688_6" style:family="text"/>
    <style:style style:name="T688_7" style:family="text"/>
    <style:style style:name="T688_8" style:family="text"/>
    <style:style style:name="T688_9" style:family="text"/>
    <style:style style:name="P689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89_1" style:family="text">
      <style:text-properties fo:color="#000000" style:font-name-asian="Arial" style:font-name-complex="Arial"/>
    </style:style>
    <style:style style:name="T689_2" style:family="text">
      <style:text-properties fo:color="#000000" style:font-name-asian="Arial" style:font-name-complex="Arial"/>
    </style:style>
    <style:style style:name="P690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90_1" style:family="text">
      <style:text-properties fo:color="#000000" style:font-name-asian="Arial" style:font-name-complex="Arial"/>
    </style:style>
    <style:style style:name="T690_2" style:family="text">
      <style:text-properties fo:color="#000000" style:font-name-asian="Arial" style:font-name-complex="Arial"/>
    </style:style>
    <style:style style:name="T690_3" style:family="text">
      <style:text-properties fo:color="#000000" style:font-name-asian="Arial" style:font-name-complex="Arial"/>
    </style:style>
    <style:style style:name="T690_4" style:family="text">
      <style:text-properties fo:color="#000000" style:font-name-asian="Arial" style:font-name-complex="Arial"/>
    </style:style>
    <style:style style:name="T690_5" style:family="text">
      <style:text-properties fo:color="#000000" style:font-name-asian="Arial" style:font-name-complex="Arial"/>
    </style:style>
    <style:style style:name="T690_6" style:family="text">
      <style:text-properties fo:color="#000000" style:font-name-asian="Arial" style:font-name-complex="Arial"/>
    </style:style>
    <style:style style:name="T690_7" style:family="text">
      <style:text-properties fo:color="#000000" style:font-name-asian="Arial" style:font-name-complex="Arial"/>
    </style:style>
    <style:style style:name="T690_8" style:family="text">
      <style:text-properties fo:color="#000000" style:font-name-asian="Arial" style:font-name-complex="Arial"/>
    </style:style>
    <style:style style:name="T690_9" style:family="text">
      <style:text-properties fo:color="#000000" style:font-name-asian="Arial" style:font-name-complex="Arial"/>
    </style:style>
    <style:style style:name="T690_10" style:family="text">
      <style:text-properties fo:color="#000000" style:font-name-asian="Arial" style:font-name-complex="Arial"/>
    </style:style>
    <style:style style:name="T690_11" style:family="text">
      <style:text-properties fo:color="#000000" style:font-name-asian="Arial" style:font-name-complex="Arial"/>
    </style:style>
    <style:style style:name="T690_12" style:family="text">
      <style:text-properties fo:color="#000000" style:font-name-asian="Arial" style:font-name-complex="Arial"/>
    </style:style>
    <style:style style:name="T690_13" style:family="text">
      <style:text-properties fo:color="#000000" style:font-name-asian="Arial" style:font-name-complex="Arial"/>
    </style:style>
    <style:style style:name="T690_14" style:family="text">
      <style:text-properties fo:color="#000000" style:font-name-asian="Arial" style:font-name-complex="Arial"/>
    </style:style>
    <style:style style:name="P69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91_1" style:family="text">
      <style:text-properties fo:color="#000000" style:font-name-asian="Arial" style:font-name-complex="Arial"/>
    </style:style>
    <style:style style:name="T691_2" style:family="text">
      <style:text-properties fo:color="#000000" style:font-name-asian="Arial" style:font-name-complex="Arial"/>
    </style:style>
    <style:style style:name="T691_3" style:family="text">
      <style:text-properties fo:color="#000000" style:font-name-asian="Arial" style:font-name-complex="Arial"/>
    </style:style>
    <style:style style:name="P692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P69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693_1" style:family="text">
      <style:text-properties fo:color="#000000" style:font-name-asian="Arial" style:font-name-complex="Arial"/>
    </style:style>
    <style:style style:name="P694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695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95_1" style:family="text">
      <style:text-properties fo:color="#000000" style:font-name-asian="Arial" style:font-name-complex="Arial"/>
    </style:style>
    <style:style style:name="T695_2" style:family="text">
      <style:text-properties fo:color="#000000" style:font-name-asian="Arial" style:font-name-complex="Arial"/>
    </style:style>
    <style:style style:name="T695_3" style:family="text">
      <style:text-properties fo:color="#000000" style:font-name-asian="Arial" style:font-name-complex="Arial"/>
    </style:style>
    <style:style style:name="T695_4" style:family="text">
      <style:text-properties fo:color="#000000" style:font-name-asian="Arial" style:font-name-complex="Arial"/>
    </style:style>
    <style:style style:name="T695_5" style:family="text">
      <style:text-properties fo:color="#000000" style:font-name-asian="Arial" style:font-name-complex="Arial"/>
    </style:style>
    <style:style style:name="T695_6" style:family="text">
      <style:text-properties fo:color="#000000" style:font-name-asian="Arial" style:font-name-complex="Arial"/>
    </style:style>
    <style:style style:name="T695_7" style:family="text">
      <style:text-properties fo:color="#000000" style:font-name-asian="Arial" style:font-name-complex="Arial"/>
    </style:style>
    <style:style style:name="P696" style:family="paragraph" style:parent-style-name="Normal">
      <style:paragraph-properties fo:text-align="justify" fo:line-height="107%"/>
      <style:text-properties style:font-name-asian="Arial" style:font-name-complex="Arial"/>
    </style:style>
    <style:style style:name="P697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97_1" style:family="text">
      <style:text-properties style:font-name-asian="Arial" style:font-name-complex="Arial"/>
    </style:style>
    <style:style style:name="T697_2" style:family="text">
      <style:text-properties fo:color="#000000" style:font-name-asian="Arial" style:font-name-complex="Arial"/>
    </style:style>
    <style:style style:name="T697_3" style:family="text">
      <style:text-properties fo:color="#000000" style:font-name-asian="Arial" style:font-name-complex="Arial"/>
    </style:style>
    <style:style style:name="T697_4" style:family="text">
      <style:text-properties fo:color="#000000" style:font-name-asian="Arial" style:font-name-complex="Arial"/>
    </style:style>
    <style:style style:name="T697_5" style:family="text">
      <style:text-properties fo:color="#000000" style:font-name-asian="Arial" style:font-name-complex="Arial"/>
    </style:style>
    <style:style style:name="T697_6" style:family="text">
      <style:text-properties fo:color="#000000" style:font-name-asian="Arial" style:font-name-complex="Arial"/>
    </style:style>
    <style:style style:name="T697_7" style:family="text">
      <style:text-properties fo:color="#000000" style:font-name-asian="Arial" style:font-name-complex="Arial"/>
    </style:style>
    <style:style style:name="T697_8" style:family="text">
      <style:text-properties fo:color="#000000" style:font-name-asian="Arial" style:font-name-complex="Arial"/>
    </style:style>
    <style:style style:name="T697_9" style:family="text">
      <style:text-properties fo:color="#000000" style:font-name-asian="Arial" style:font-name-complex="Arial"/>
    </style:style>
    <style:style style:name="T697_10" style:family="text">
      <style:text-properties fo:color="#000000" style:font-name-asian="Arial" style:font-name-complex="Arial"/>
    </style:style>
    <style:style style:name="T697_11" style:family="text">
      <style:text-properties fo:color="#000000" style:font-name-asian="Arial" style:font-name-complex="Arial"/>
    </style:style>
    <style:style style:name="T697_12" style:family="text">
      <style:text-properties fo:color="#000000" style:font-name-asian="Arial" style:font-name-complex="Arial"/>
    </style:style>
    <style:style style:name="T697_13" style:family="text">
      <style:text-properties fo:color="#000000" style:font-name-asian="Arial" style:font-name-complex="Arial"/>
    </style:style>
    <style:style style:name="T697_14" style:family="text">
      <style:text-properties fo:color="#000000" style:font-name-asian="Arial" style:font-name-complex="Arial"/>
    </style:style>
    <style:style style:name="T697_15" style:family="text">
      <style:text-properties fo:color="#000000" style:font-name-asian="Arial" style:font-name-complex="Arial"/>
    </style:style>
    <style:style style:name="T697_16" style:family="text">
      <style:text-properties fo:color="#000000" style:font-name-asian="Arial" style:font-name-complex="Arial"/>
    </style:style>
    <style:style style:name="T697_17" style:family="text">
      <style:text-properties fo:color="#000000" style:font-name-asian="Arial" style:font-name-complex="Arial"/>
    </style:style>
    <style:style style:name="T697_18" style:family="text">
      <style:text-properties fo:color="#000000" style:font-name-asian="Arial" style:font-name-complex="Arial"/>
    </style:style>
    <style:style style:name="T697_19" style:family="text">
      <style:text-properties fo:color="#000000" style:font-name-asian="Arial" style:font-name-complex="Arial"/>
    </style:style>
    <style:style style:name="T697_20" style:family="text">
      <style:text-properties fo:color="#000000" style:font-name-asian="Arial" style:font-name-complex="Arial"/>
    </style:style>
    <style:style style:name="T697_21" style:family="text">
      <style:text-properties fo:color="#000000" style:font-name-asian="Arial" style:font-name-complex="Arial"/>
    </style:style>
    <style:style style:name="T697_22" style:family="text">
      <style:text-properties fo:color="#000000" style:font-name-asian="Arial" style:font-name-complex="Arial"/>
    </style:style>
    <style:style style:name="T697_23" style:family="text">
      <style:text-properties fo:color="#000000" style:font-name-asian="Arial" style:font-name-complex="Arial"/>
    </style:style>
    <style:style style:name="P698" style:family="paragraph" style:parent-style-name="Normal">
      <style:paragraph-properties fo:text-align="justify" fo:line-height="107%"/>
      <style:text-properties style:font-name-asian="Arial" style:font-name-complex="Arial"/>
    </style:style>
    <style:style style:name="P699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699_1" style:family="text">
      <style:text-properties style:font-name-asian="Arial" style:font-name-complex="Arial"/>
    </style:style>
    <style:style style:name="T699_2" style:family="text">
      <style:text-properties style:font-name-asian="Arial" style:font-name-complex="Arial"/>
    </style:style>
    <style:style style:name="T699_3" style:family="text">
      <style:text-properties style:font-name-asian="Arial" style:font-name-complex="Arial"/>
    </style:style>
    <style:style style:name="T699_4" style:family="text">
      <style:text-properties style:font-name-asian="Arial" style:font-name-complex="Arial"/>
    </style:style>
    <style:style style:name="T699_5" style:family="text">
      <style:text-properties style:font-name-asian="Arial" style:font-name-complex="Arial"/>
    </style:style>
    <style:style style:name="T699_6" style:family="text">
      <style:text-properties style:font-name-asian="Arial" style:font-name-complex="Arial"/>
    </style:style>
    <style:style style:name="T699_7" style:family="text">
      <style:text-properties style:font-name-asian="Arial" style:font-name-complex="Arial"/>
    </style:style>
    <style:style style:name="T699_8" style:family="text">
      <style:text-properties style:font-name-asian="Arial" style:font-name-complex="Arial"/>
    </style:style>
    <style:style style:name="T699_9" style:family="text">
      <style:text-properties style:font-name-asian="Arial" style:font-name-complex="Arial"/>
    </style:style>
    <style:style style:name="T699_10" style:family="text">
      <style:text-properties style:font-name-asian="Arial" style:font-name-complex="Arial"/>
    </style:style>
    <style:style style:name="T699_11" style:family="text">
      <style:text-properties style:font-name-asian="Arial" style:font-name-complex="Arial"/>
    </style:style>
    <style:style style:name="T699_12" style:family="text">
      <style:text-properties style:font-name-asian="Arial" style:font-name-complex="Arial"/>
    </style:style>
    <style:style style:name="T699_13" style:family="text">
      <style:text-properties style:font-name-asian="Arial" style:font-name-complex="Arial"/>
    </style:style>
    <style:style style:name="T699_14" style:family="text">
      <style:text-properties style:font-name-asian="Arial" style:font-name-complex="Arial"/>
    </style:style>
    <style:style style:name="T699_15" style:family="text">
      <style:text-properties style:font-name-asian="Arial" style:font-name-complex="Arial"/>
    </style:style>
    <style:style style:name="T699_16" style:family="text">
      <style:text-properties style:font-name-asian="Arial" style:font-name-complex="Arial"/>
    </style:style>
    <style:style style:name="T699_17" style:family="text">
      <style:text-properties style:font-name-asian="Arial" style:font-name-complex="Arial"/>
    </style:style>
    <style:style style:name="T699_18" style:family="text">
      <style:text-properties style:font-name-asian="Arial" style:font-name-complex="Arial"/>
    </style:style>
    <style:style style:name="T699_19" style:family="text">
      <style:text-properties style:font-name-asian="Arial" style:font-name-complex="Arial"/>
    </style:style>
    <style:style style:name="T699_20" style:family="text">
      <style:text-properties style:font-name-asian="Arial" style:font-name-complex="Arial"/>
    </style:style>
    <style:style style:name="T699_21" style:family="text">
      <style:text-properties style:font-name-asian="Arial" style:font-name-complex="Arial"/>
    </style:style>
    <style:style style:name="T699_22" style:family="text">
      <style:text-properties style:font-name-asian="Arial" style:font-name-complex="Arial"/>
    </style:style>
    <style:style style:name="T699_23" style:family="text">
      <style:text-properties style:font-name-asian="Arial" style:font-name-complex="Arial"/>
    </style:style>
    <style:style style:name="T699_24" style:family="text">
      <style:text-properties style:font-name-asian="Arial" style:font-name-complex="Arial"/>
    </style:style>
    <style:style style:name="T699_25" style:family="text">
      <style:text-properties style:font-name-asian="Arial" style:font-name-complex="Arial"/>
    </style:style>
    <style:style style:name="T699_26" style:family="text">
      <style:text-properties style:font-name-asian="Arial" style:font-name-complex="Arial"/>
    </style:style>
    <style:style style:name="T699_27" style:family="text">
      <style:text-properties style:font-name-asian="Arial" style:font-name-complex="Arial"/>
    </style:style>
    <style:style style:name="T699_28" style:family="text">
      <style:text-properties style:font-name-asian="Arial" style:font-name-complex="Arial"/>
    </style:style>
    <style:style style:name="T699_29" style:family="text">
      <style:text-properties style:font-name-asian="Arial" style:font-name-complex="Arial"/>
    </style:style>
    <style:style style:name="P700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01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01_1" style:family="text">
      <style:text-properties style:font-name-asian="Arial" style:font-name-complex="Arial"/>
    </style:style>
    <style:style style:name="T701_2" style:family="text">
      <style:text-properties style:font-name-asian="Arial" style:font-name-complex="Arial"/>
    </style:style>
    <style:style style:name="T701_3" style:family="text">
      <style:text-properties style:font-name-asian="Arial" style:font-name-complex="Arial"/>
    </style:style>
    <style:style style:name="T701_4" style:family="text">
      <style:text-properties style:font-name-asian="Arial" style:font-name-complex="Arial"/>
    </style:style>
    <style:style style:name="T701_5" style:family="text">
      <style:text-properties style:font-name-asian="Arial" style:font-name-complex="Arial"/>
    </style:style>
    <style:style style:name="T701_6" style:family="text">
      <style:text-properties style:font-name-asian="Arial" style:font-name-complex="Arial"/>
    </style:style>
    <style:style style:name="T701_7" style:family="text">
      <style:text-properties style:font-name-asian="Arial" style:font-name-complex="Arial"/>
    </style:style>
    <style:style style:name="T701_8" style:family="text">
      <style:text-properties style:font-name-asian="Arial" style:font-name-complex="Arial"/>
    </style:style>
    <style:style style:name="T701_9" style:family="text">
      <style:text-properties style:font-name-asian="Arial" style:font-name-complex="Arial"/>
    </style:style>
    <style:style style:name="T701_10" style:family="text">
      <style:text-properties style:font-name-asian="Arial" style:font-name-complex="Arial"/>
    </style:style>
    <style:style style:name="T701_11" style:family="text">
      <style:text-properties style:font-name-asian="Arial" style:font-name-complex="Arial"/>
    </style:style>
    <style:style style:name="T701_12" style:family="text">
      <style:text-properties style:font-name-asian="Arial" style:font-name-complex="Arial"/>
    </style:style>
    <style:style style:name="T701_13" style:family="text">
      <style:text-properties style:font-name-asian="Arial" style:font-name-complex="Arial"/>
    </style:style>
    <style:style style:name="T701_14" style:family="text">
      <style:text-properties style:font-name-asian="Arial" style:font-name-complex="Arial"/>
    </style:style>
    <style:style style:name="T701_15" style:family="text">
      <style:text-properties style:font-name-asian="Arial" style:font-name-complex="Arial"/>
    </style:style>
    <style:style style:name="T701_16" style:family="text">
      <style:text-properties style:font-name-asian="Arial" style:font-name-complex="Arial"/>
    </style:style>
    <style:style style:name="T701_17" style:family="text">
      <style:text-properties style:font-name-asian="Arial" style:font-name-complex="Arial"/>
    </style:style>
    <style:style style:name="T701_18" style:family="text">
      <style:text-properties style:font-name-asian="Arial" style:font-name-complex="Arial"/>
    </style:style>
    <style:style style:name="T701_19" style:family="text">
      <style:text-properties style:font-name-asian="Arial" style:font-name-complex="Arial"/>
    </style:style>
    <style:style style:name="T701_20" style:family="text">
      <style:text-properties style:font-name-asian="Arial" style:font-name-complex="Arial"/>
    </style:style>
    <style:style style:name="T701_21" style:family="text">
      <style:text-properties style:font-name-asian="Arial" style:font-name-complex="Arial"/>
    </style:style>
    <style:style style:name="T701_22" style:family="text">
      <style:text-properties style:font-name-asian="Arial" style:font-name-complex="Arial"/>
    </style:style>
    <style:style style:name="T701_23" style:family="text">
      <style:text-properties style:font-name-asian="Arial" style:font-name-complex="Arial"/>
    </style:style>
    <style:style style:name="T701_24" style:family="text">
      <style:text-properties style:font-name-asian="Arial" style:font-name-complex="Arial"/>
    </style:style>
    <style:style style:name="T701_25" style:family="text">
      <style:text-properties style:font-name-asian="Arial" style:font-name-complex="Arial"/>
    </style:style>
    <style:style style:name="T701_26" style:family="text">
      <style:text-properties style:font-name-asian="Arial" style:font-name-complex="Arial"/>
    </style:style>
    <style:style style:name="P702" style:family="paragraph" style:parent-style-name="Normal">
      <style:paragraph-properties fo:text-align="justify" fo:line-height="107%"/>
      <style:text-properties style:font-name-asian="Arial" style:font-name-complex="Arial"/>
    </style:style>
    <style:style style:name="P703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03_1" style:family="text">
      <style:text-properties style:font-name-asian="Arial" style:font-name-complex="Arial"/>
    </style:style>
    <style:style style:name="T703_2" style:family="text">
      <style:text-properties style:font-name-asian="Arial" style:font-name-complex="Arial"/>
    </style:style>
    <style:style style:name="T703_3" style:family="text">
      <style:text-properties style:font-name-asian="Arial" style:font-name-complex="Arial"/>
    </style:style>
    <style:style style:name="T703_4" style:family="text">
      <style:text-properties style:font-name-asian="Arial" style:font-name-complex="Arial"/>
    </style:style>
    <style:style style:name="T703_5" style:family="text">
      <style:text-properties style:font-name-asian="Arial" style:font-name-complex="Arial"/>
    </style:style>
    <style:style style:name="P704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04_1" style:family="text">
      <style:text-properties style:font-name-asian="Arial" style:font-name-complex="Arial"/>
    </style:style>
    <style:style style:name="T704_2" style:family="text">
      <style:text-properties style:font-name-asian="Arial" style:font-name-complex="Arial"/>
    </style:style>
    <style:style style:name="T704_3" style:family="text">
      <style:text-properties style:font-name-asian="Arial" style:font-name-complex="Arial"/>
    </style:style>
    <style:style style:name="T704_4" style:family="text">
      <style:text-properties style:font-name-asian="Arial" style:font-name-complex="Arial"/>
    </style:style>
    <style:style style:name="T704_5" style:family="text">
      <style:text-properties style:font-name-asian="Arial" style:font-name-complex="Arial"/>
    </style:style>
    <style:style style:name="T704_6" style:family="text">
      <style:text-properties style:font-name-asian="Arial" style:font-name-complex="Arial"/>
    </style:style>
    <style:style style:name="T704_7" style:family="text">
      <style:text-properties style:font-name-asian="Arial" style:font-name-complex="Arial"/>
    </style:style>
    <style:style style:name="T704_8" style:family="text">
      <style:text-properties style:font-name-asian="Arial" style:font-name-complex="Arial"/>
    </style:style>
    <style:style style:name="T704_9" style:family="text">
      <style:text-properties style:font-name-asian="Arial" style:font-name-complex="Arial"/>
    </style:style>
    <style:style style:name="T704_10" style:family="text">
      <style:text-properties style:font-name-asian="Arial" style:font-name-complex="Arial"/>
    </style:style>
    <style:style style:name="T704_11" style:family="text">
      <style:text-properties style:font-name-asian="Arial" style:font-name-complex="Arial"/>
    </style:style>
    <style:style style:name="T704_12" style:family="text">
      <style:text-properties style:font-name-asian="Arial" style:font-name-complex="Arial"/>
    </style:style>
    <style:style style:name="T704_13" style:family="text">
      <style:text-properties style:font-name-asian="Arial" style:font-name-complex="Arial"/>
    </style:style>
    <style:style style:name="T704_14" style:family="text">
      <style:text-properties style:font-name-asian="Arial" style:font-name-complex="Arial"/>
    </style:style>
    <style:style style:name="T704_15" style:family="text">
      <style:text-properties style:font-name-asian="Arial" style:font-name-complex="Arial"/>
    </style:style>
    <style:style style:name="T704_16" style:family="text">
      <style:text-properties style:font-name-asian="Arial" style:font-name-complex="Arial"/>
    </style:style>
    <style:style style:name="T704_17" style:family="text">
      <style:text-properties style:font-name-asian="Arial" style:font-name-complex="Arial"/>
    </style:style>
    <style:style style:name="T704_18" style:family="text">
      <style:text-properties style:font-name-asian="Arial" style:font-name-complex="Arial"/>
    </style:style>
    <style:style style:name="T704_19" style:family="text">
      <style:text-properties style:font-name-asian="Arial" style:font-name-complex="Arial"/>
    </style:style>
    <style:style style:name="T704_20" style:family="text">
      <style:text-properties style:font-name-asian="Arial" style:font-name-complex="Arial"/>
    </style:style>
    <style:style style:name="P705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06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06_1" style:family="text">
      <style:text-properties style:font-name-asian="Arial" style:font-name-complex="Arial"/>
    </style:style>
    <style:style style:name="T706_2" style:family="text">
      <style:text-properties style:font-name-asian="Arial" style:font-name-complex="Arial"/>
    </style:style>
    <style:style style:name="T706_3" style:family="text">
      <style:text-properties style:font-name-asian="Arial" style:font-name-complex="Arial"/>
    </style:style>
    <style:style style:name="T706_4" style:family="text">
      <style:text-properties style:font-name-asian="Arial" style:font-name-complex="Arial"/>
    </style:style>
    <style:style style:name="T706_5" style:family="text">
      <style:text-properties style:font-name-asian="Arial" style:font-name-complex="Arial"/>
    </style:style>
    <style:style style:name="T706_6" style:family="text">
      <style:text-properties style:font-name-asian="Arial" style:font-name-complex="Arial"/>
    </style:style>
    <style:style style:name="T706_7" style:family="text">
      <style:text-properties style:font-name-asian="Arial" style:font-name-complex="Arial"/>
    </style:style>
    <style:style style:name="T706_8" style:family="text">
      <style:text-properties style:font-name-asian="Arial" style:font-name-complex="Arial"/>
    </style:style>
    <style:style style:name="T706_9" style:family="text">
      <style:text-properties style:font-name-asian="Arial" style:font-name-complex="Arial"/>
    </style:style>
    <style:style style:name="T706_10" style:family="text">
      <style:text-properties style:font-name-asian="Arial" style:font-name-complex="Arial"/>
    </style:style>
    <style:style style:name="T706_11" style:family="text">
      <style:text-properties style:font-name-asian="Arial" style:font-name-complex="Arial"/>
    </style:style>
    <style:style style:name="T706_12" style:family="text">
      <style:text-properties style:font-name-asian="Arial" style:font-name-complex="Arial"/>
    </style:style>
    <style:style style:name="T706_13" style:family="text">
      <style:text-properties style:font-name-asian="Arial" style:font-name-complex="Arial"/>
    </style:style>
    <style:style style:name="T706_14" style:family="text">
      <style:text-properties style:font-name-asian="Arial" style:font-name-complex="Arial"/>
    </style:style>
    <style:style style:name="T706_15" style:family="text">
      <style:text-properties style:font-name-asian="Arial" style:font-name-complex="Arial"/>
    </style:style>
    <style:style style:name="T706_16" style:family="text">
      <style:text-properties style:font-name-asian="Arial" style:font-name-complex="Arial"/>
    </style:style>
    <style:style style:name="T706_17" style:family="text">
      <style:text-properties style:font-name-asian="Arial" style:font-name-complex="Arial"/>
    </style:style>
    <style:style style:name="T706_18" style:family="text">
      <style:text-properties style:font-name-asian="Arial" style:font-name-complex="Arial"/>
    </style:style>
    <style:style style:name="T706_19" style:family="text">
      <style:text-properties style:font-name-asian="Arial" style:font-name-complex="Arial"/>
    </style:style>
    <style:style style:name="P707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708" style:family="paragraph" style:parent-style-name="Normal">
      <style:paragraph-properties fo:text-align="justify" fo:line-height="115%"/>
    </style:style>
    <style:style style:name="T708_1" style:family="text">
      <style:text-properties style:font-name-asian="Arial" style:font-name-complex="Arial" fo:font-weight="bold" style:font-weight-asian="bold" style:font-weight-complex="bold"/>
    </style:style>
    <style:style style:name="T708_2" style:family="text">
      <style:text-properties style:font-name-asian="Arial" style:font-name-complex="Arial" fo:font-weight="bold" style:font-weight-asian="bold" style:font-weight-complex="bold"/>
    </style:style>
    <style:style style:name="P709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09_1" style:family="text">
      <style:text-properties style:font-name-asian="Arial" style:font-name-complex="Arial"/>
    </style:style>
    <style:style style:name="T709_2" style:family="text">
      <style:text-properties style:font-name-asian="Arial" style:font-name-complex="Arial"/>
    </style:style>
    <style:style style:name="T709_3" style:family="text">
      <style:text-properties style:font-name-asian="Arial" style:font-name-complex="Arial"/>
    </style:style>
    <style:style style:name="T709_4" style:family="text">
      <style:text-properties style:font-name-asian="Arial" style:font-name-complex="Arial"/>
    </style:style>
    <style:style style:name="P710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11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11_1" style:family="text">
      <style:text-properties style:font-name-asian="Arial" style:font-name-complex="Arial"/>
    </style:style>
    <style:style style:name="T711_2" style:family="text">
      <style:text-properties style:font-name-asian="Arial" style:font-name-complex="Arial"/>
    </style:style>
    <style:style style:name="T711_3" style:family="text">
      <style:text-properties style:font-name-asian="Arial" style:font-name-complex="Arial"/>
    </style:style>
    <style:style style:name="T711_4" style:family="text">
      <style:text-properties style:font-name-asian="Arial" style:font-name-complex="Arial"/>
    </style:style>
    <style:style style:name="T711_5" style:family="text">
      <style:text-properties style:font-name-asian="Arial" style:font-name-complex="Arial"/>
    </style:style>
    <style:style style:name="T711_6" style:family="text">
      <style:text-properties style:font-name-asian="Arial" style:font-name-complex="Arial"/>
    </style:style>
    <style:style style:name="T711_7" style:family="text">
      <style:text-properties style:font-name-asian="Arial" style:font-name-complex="Arial"/>
    </style:style>
    <style:style style:name="T711_8" style:family="text">
      <style:text-properties style:font-name-asian="Arial" style:font-name-complex="Arial"/>
    </style:style>
    <style:style style:name="T711_9" style:family="text">
      <style:text-properties style:font-name-asian="Arial" style:font-name-complex="Arial"/>
    </style:style>
    <style:style style:name="T711_10" style:family="text">
      <style:text-properties style:font-name-asian="Arial" style:font-name-complex="Arial"/>
    </style:style>
    <style:style style:name="T711_11" style:family="text">
      <style:text-properties style:font-name-asian="Arial" style:font-name-complex="Arial"/>
    </style:style>
    <style:style style:name="T711_12" style:family="text">
      <style:text-properties style:font-name-asian="Arial" style:font-name-complex="Arial"/>
    </style:style>
    <style:style style:name="T711_13" style:family="text">
      <style:text-properties style:font-name-asian="Arial" style:font-name-complex="Arial"/>
    </style:style>
    <style:style style:name="T711_14" style:family="text">
      <style:text-properties style:font-name-asian="Arial" style:font-name-complex="Arial"/>
    </style:style>
    <style:style style:name="T711_15" style:family="text">
      <style:text-properties style:font-name-asian="Arial" style:font-name-complex="Arial"/>
    </style:style>
    <style:style style:name="T711_16" style:family="text">
      <style:text-properties style:font-name-asian="Arial" style:font-name-complex="Arial"/>
    </style:style>
    <style:style style:name="P712" style:family="paragraph" style:parent-style-name="Normal">
      <style:paragraph-properties fo:text-align="justify" fo:line-height="107%"/>
      <style:text-properties style:font-name-asian="Arial" style:font-name-complex="Arial"/>
    </style:style>
    <style:style style:name="P713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13_1" style:family="text">
      <style:text-properties style:font-name-asian="Arial" style:font-name-complex="Arial"/>
    </style:style>
    <style:style style:name="T713_2" style:family="text">
      <style:text-properties style:font-name-asian="Arial" style:font-name-complex="Arial"/>
    </style:style>
    <style:style style:name="T713_3" style:family="text">
      <style:text-properties style:font-name-asian="Arial" style:font-name-complex="Arial"/>
    </style:style>
    <style:style style:name="T713_4" style:family="text">
      <style:text-properties style:font-name-asian="Arial" style:font-name-complex="Arial"/>
    </style:style>
    <style:style style:name="T713_5" style:family="text">
      <style:text-properties style:font-name-asian="Arial" style:font-name-complex="Arial"/>
    </style:style>
    <style:style style:name="T713_6" style:family="text">
      <style:text-properties style:font-name-asian="Arial" style:font-name-complex="Arial"/>
    </style:style>
    <style:style style:name="P714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15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15_1" style:family="text">
      <style:text-properties style:font-name-asian="Arial" style:font-name-complex="Arial"/>
    </style:style>
    <style:style style:name="T715_2" style:family="text">
      <style:text-properties style:font-name-asian="Arial" style:font-name-complex="Arial"/>
    </style:style>
    <style:style style:name="T715_3" style:family="text">
      <style:text-properties style:font-name-asian="Arial" style:font-name-complex="Arial"/>
    </style:style>
    <style:style style:name="T715_4" style:family="text">
      <style:text-properties style:font-name-asian="Arial" style:font-name-complex="Arial"/>
    </style:style>
    <style:style style:name="T715_5" style:family="text">
      <style:text-properties style:font-name-asian="Arial" style:font-name-complex="Arial"/>
    </style:style>
    <style:style style:name="T715_6" style:family="text">
      <style:text-properties style:font-name-asian="Arial" style:font-name-complex="Arial"/>
    </style:style>
    <style:style style:name="T715_7" style:family="text">
      <style:text-properties style:font-name-asian="Arial" style:font-name-complex="Arial"/>
    </style:style>
    <style:style style:name="T715_8" style:family="text">
      <style:text-properties style:font-name-asian="Arial" style:font-name-complex="Arial"/>
    </style:style>
    <style:style style:name="T715_9" style:family="text">
      <style:text-properties style:font-name-asian="Arial" style:font-name-complex="Arial"/>
    </style:style>
    <style:style style:name="T715_10" style:family="text">
      <style:text-properties style:font-name-asian="Arial" style:font-name-complex="Arial"/>
    </style:style>
    <style:style style:name="T715_11" style:family="text">
      <style:text-properties style:font-name-asian="Arial" style:font-name-complex="Arial"/>
    </style:style>
    <style:style style:name="T715_12" style:family="text">
      <style:text-properties style:font-name-asian="Arial" style:font-name-complex="Arial"/>
    </style:style>
    <style:style style:name="T715_13" style:family="text">
      <style:text-properties style:font-name-asian="Arial" style:font-name-complex="Arial"/>
    </style:style>
    <style:style style:name="T715_14" style:family="text">
      <style:text-properties style:font-name-asian="Arial" style:font-name-complex="Arial"/>
    </style:style>
    <style:style style:name="T715_15" style:family="text">
      <style:text-properties style:font-name-asian="Arial" style:font-name-complex="Arial"/>
    </style:style>
    <style:style style:name="T715_16" style:family="text">
      <style:text-properties style:font-name-asian="Arial" style:font-name-complex="Arial"/>
    </style:style>
    <style:style style:name="T715_17" style:family="text">
      <style:text-properties style:font-name-asian="Arial" style:font-name-complex="Arial"/>
    </style:style>
    <style:style style:name="T715_18" style:family="text">
      <style:text-properties style:font-name-asian="Arial" style:font-name-complex="Arial"/>
    </style:style>
    <style:style style:name="T715_19" style:family="text">
      <style:text-properties style:font-name-asian="Arial" style:font-name-complex="Arial"/>
    </style:style>
    <style:style style:name="T715_20" style:family="text">
      <style:text-properties style:font-name-asian="Arial" style:font-name-complex="Arial"/>
    </style:style>
    <style:style style:name="P716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17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17_1" style:family="text">
      <style:text-properties style:font-name-asian="Arial" style:font-name-complex="Arial"/>
    </style:style>
    <style:style style:name="T717_2" style:family="text">
      <style:text-properties style:font-name-asian="Arial" style:font-name-complex="Arial"/>
    </style:style>
    <style:style style:name="T717_3" style:family="text">
      <style:text-properties style:font-name-asian="Arial" style:font-name-complex="Arial"/>
    </style:style>
    <style:style style:name="T717_4" style:family="text">
      <style:text-properties style:font-name-asian="Arial" style:font-name-complex="Arial"/>
    </style:style>
    <style:style style:name="T717_5" style:family="text">
      <style:text-properties style:font-name-asian="Arial" style:font-name-complex="Arial"/>
    </style:style>
    <style:style style:name="T717_6" style:family="text">
      <style:text-properties style:font-name-asian="Arial" style:font-name-complex="Arial"/>
    </style:style>
    <style:style style:name="T717_7" style:family="text">
      <style:text-properties style:font-name-asian="Arial" style:font-name-complex="Arial"/>
    </style:style>
    <style:style style:name="T717_8" style:family="text">
      <style:text-properties style:font-name-asian="Arial" style:font-name-complex="Arial"/>
    </style:style>
    <style:style style:name="T717_9" style:family="text">
      <style:text-properties style:font-name-asian="Arial" style:font-name-complex="Arial"/>
    </style:style>
    <style:style style:name="T717_10" style:family="text">
      <style:text-properties style:font-name-asian="Arial" style:font-name-complex="Arial"/>
    </style:style>
    <style:style style:name="T717_11" style:family="text">
      <style:text-properties style:font-name-asian="Arial" style:font-name-complex="Arial"/>
    </style:style>
    <style:style style:name="T717_12" style:family="text">
      <style:text-properties style:font-name-asian="Arial" style:font-name-complex="Arial"/>
    </style:style>
    <style:style style:name="T717_13" style:family="text">
      <style:text-properties style:font-name-asian="Arial" style:font-name-complex="Arial"/>
    </style:style>
    <style:style style:name="T717_14" style:family="text">
      <style:text-properties style:font-name-asian="Arial" style:font-name-complex="Arial"/>
    </style:style>
    <style:style style:name="T717_15" style:family="text">
      <style:text-properties style:font-name-asian="Arial" style:font-name-complex="Arial"/>
    </style:style>
    <style:style style:name="T717_16" style:family="text">
      <style:text-properties style:font-name-asian="Arial" style:font-name-complex="Arial"/>
    </style:style>
    <style:style style:name="T717_17" style:family="text">
      <style:text-properties style:font-name-asian="Arial" style:font-name-complex="Arial"/>
    </style:style>
    <style:style style:name="T717_18" style:family="text">
      <style:text-properties style:font-name-asian="Arial" style:font-name-complex="Arial"/>
    </style:style>
    <style:style style:name="T717_19" style:family="text">
      <style:text-properties style:font-name-asian="Arial" style:font-name-complex="Arial"/>
    </style:style>
    <style:style style:name="T717_20" style:family="text">
      <style:text-properties style:font-name-asian="Arial" style:font-name-complex="Arial"/>
    </style:style>
    <style:style style:name="T717_21" style:family="text">
      <style:text-properties style:font-name-asian="Arial" style:font-name-complex="Arial"/>
    </style:style>
    <style:style style:name="T717_22" style:family="text">
      <style:text-properties style:font-name-asian="Arial" style:font-name-complex="Arial"/>
    </style:style>
    <style:style style:name="T717_23" style:family="text">
      <style:text-properties style:font-name-asian="Arial" style:font-name-complex="Arial"/>
    </style:style>
    <style:style style:name="T717_24" style:family="text">
      <style:text-properties style:font-name-asian="Arial" style:font-name-complex="Arial"/>
    </style:style>
    <style:style style:name="T717_25" style:family="text">
      <style:text-properties style:font-name-asian="Arial" style:font-name-complex="Arial"/>
    </style:style>
    <style:style style:name="T717_26" style:family="text">
      <style:text-properties style:font-name-asian="Arial" style:font-name-complex="Arial"/>
    </style:style>
    <style:style style:name="T717_27" style:family="text">
      <style:text-properties style:font-name-asian="Arial" style:font-name-complex="Arial"/>
    </style:style>
    <style:style style:name="T717_28" style:family="text">
      <style:text-properties style:font-name-asian="Arial" style:font-name-complex="Arial"/>
    </style:style>
    <style:style style:name="T717_29" style:family="text">
      <style:text-properties style:font-name-asian="Arial" style:font-name-complex="Arial"/>
    </style:style>
    <style:style style:name="P718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719" style:family="paragraph" style:parent-style-name="Normal">
      <style:paragraph-properties fo:text-align="justify" fo:line-height="115%"/>
    </style:style>
    <style:style style:name="T719_1" style:family="text">
      <style:text-properties fo:color="#000000" style:font-name-asian="Arial" style:font-name-complex="Arial" fo:font-weight="bold" style:font-weight-asian="bold"/>
    </style:style>
    <style:style style:name="P720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20_1" style:family="text">
      <style:text-properties style:font-name-asian="Arial" style:font-name-complex="Arial"/>
    </style:style>
    <style:style style:name="T720_2" style:family="text">
      <style:text-properties style:font-name-asian="Arial" style:font-name-complex="Arial"/>
    </style:style>
    <style:style style:name="T720_3" style:family="text">
      <style:text-properties style:font-name-asian="Arial" style:font-name-complex="Arial"/>
    </style:style>
    <style:style style:name="T720_4" style:family="text">
      <style:text-properties style:font-name-asian="Arial" style:font-name-complex="Arial"/>
    </style:style>
    <style:style style:name="T720_5" style:family="text">
      <style:text-properties style:font-name-asian="Arial" style:font-name-complex="Arial"/>
    </style:style>
    <style:style style:name="T720_6" style:family="text">
      <style:text-properties style:font-name-asian="Arial" style:font-name-complex="Arial"/>
    </style:style>
    <style:style style:name="T720_7" style:family="text">
      <style:text-properties style:font-name-asian="Arial" style:font-name-complex="Arial"/>
    </style:style>
    <style:style style:name="T720_8" style:family="text">
      <style:text-properties style:font-name-asian="Arial" style:font-name-complex="Arial"/>
    </style:style>
    <style:style style:name="T720_9" style:family="text">
      <style:text-properties style:font-name-asian="Arial" style:font-name-complex="Arial"/>
    </style:style>
    <style:style style:name="T720_10" style:family="text">
      <style:text-properties style:font-name-asian="Arial" style:font-name-complex="Arial"/>
    </style:style>
    <style:style style:name="T720_11" style:family="text">
      <style:text-properties style:font-name-asian="Arial" style:font-name-complex="Arial"/>
    </style:style>
    <style:style style:name="T720_12" style:family="text">
      <style:text-properties style:font-name-asian="Arial" style:font-name-complex="Arial"/>
    </style:style>
    <style:style style:name="T720_13" style:family="text">
      <style:text-properties style:font-name-asian="Arial" style:font-name-complex="Arial"/>
    </style:style>
    <style:style style:name="T720_14" style:family="text">
      <style:text-properties style:font-name-asian="Arial" style:font-name-complex="Arial"/>
    </style:style>
    <style:style style:name="T720_15" style:family="text">
      <style:text-properties style:font-name-asian="Arial" style:font-name-complex="Arial"/>
    </style:style>
    <style:style style:name="T720_16" style:family="text">
      <style:text-properties style:font-name-asian="Arial" style:font-name-complex="Arial"/>
    </style:style>
    <style:style style:name="T720_17" style:family="text">
      <style:text-properties style:font-name-asian="Arial" style:font-name-complex="Arial"/>
    </style:style>
    <style:style style:name="T720_18" style:family="text">
      <style:text-properties style:font-name-asian="Arial" style:font-name-complex="Arial"/>
    </style:style>
    <style:style style:name="T720_19" style:family="text">
      <style:text-properties style:font-name-asian="Arial" style:font-name-complex="Arial"/>
    </style:style>
    <style:style style:name="T720_20" style:family="text">
      <style:text-properties style:font-name-asian="Arial" style:font-name-complex="Arial"/>
    </style:style>
    <style:style style:name="T720_21" style:family="text">
      <style:text-properties style:font-name-asian="Arial" style:font-name-complex="Arial"/>
    </style:style>
    <style:style style:name="T720_22" style:family="text">
      <style:text-properties style:font-name-asian="Arial" style:font-name-complex="Arial"/>
    </style:style>
    <style:style style:name="P721" style:family="paragraph" style:parent-style-name="List_20_Paragraph">
      <style:paragraph-properties fo:text-align="justify" fo:line-height="107%" fo:margin-left="0.635cm"/>
      <style:text-properties style:font-name-asian="Arial" style:font-name-complex="Arial"/>
    </style:style>
    <style:style style:name="P722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22_1" style:family="text">
      <style:text-properties style:font-name-asian="Arial" style:font-name-complex="Arial"/>
    </style:style>
    <style:style style:name="T722_2" style:family="text">
      <style:text-properties style:font-name-asian="Arial" style:font-name-complex="Arial"/>
    </style:style>
    <style:style style:name="T722_3" style:family="text">
      <style:text-properties style:font-name-asian="Arial" style:font-name-complex="Arial"/>
    </style:style>
    <style:style style:name="T722_4" style:family="text">
      <style:text-properties style:font-name-asian="Arial" style:font-name-complex="Arial"/>
    </style:style>
    <style:style style:name="T722_5" style:family="text">
      <style:text-properties style:font-name-asian="Arial" style:font-name-complex="Arial"/>
    </style:style>
    <style:style style:name="T722_6" style:family="text">
      <style:text-properties style:font-name-asian="Arial" style:font-name-complex="Arial"/>
    </style:style>
    <style:style style:name="T722_7" style:family="text">
      <style:text-properties style:font-name-asian="Arial" style:font-name-complex="Arial"/>
    </style:style>
    <style:style style:name="T722_8" style:family="text">
      <style:text-properties style:font-name-asian="Arial" style:font-name-complex="Arial"/>
    </style:style>
    <style:style style:name="T722_9" style:family="text">
      <style:text-properties style:font-name-asian="Arial" style:font-name-complex="Arial"/>
    </style:style>
    <style:style style:name="T722_10" style:family="text">
      <style:text-properties style:font-name-asian="Arial" style:font-name-complex="Arial"/>
    </style:style>
    <style:style style:name="T722_11" style:family="text">
      <style:text-properties style:font-name-asian="Arial" style:font-name-complex="Arial"/>
    </style:style>
    <style:style style:name="T722_12" style:family="text">
      <style:text-properties style:font-name-asian="Arial" style:font-name-complex="Arial"/>
    </style:style>
    <style:style style:name="P723" style:family="paragraph" style:parent-style-name="Normal">
      <style:paragraph-properties fo:text-align="justify" fo:line-height="107%"/>
      <style:text-properties style:font-name-asian="Arial" style:font-name-complex="Arial"/>
    </style:style>
    <style:style style:name="P724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24_1" style:family="text">
      <style:text-properties style:font-name-asian="Arial" style:font-name-complex="Arial"/>
    </style:style>
    <style:style style:name="T724_2" style:family="text">
      <style:text-properties style:font-name-asian="Arial" style:font-name-complex="Arial"/>
    </style:style>
    <style:style style:name="T724_3" style:family="text">
      <style:text-properties style:font-name-asian="Arial" style:font-name-complex="Arial"/>
    </style:style>
    <style:style style:name="T724_4" style:family="text">
      <style:text-properties style:font-name-asian="Arial" style:font-name-complex="Arial"/>
    </style:style>
    <style:style style:name="T724_5" style:family="text">
      <style:text-properties style:font-name-asian="Arial" style:font-name-complex="Arial"/>
    </style:style>
    <style:style style:name="T724_6" style:family="text">
      <style:text-properties style:font-name-asian="Arial" style:font-name-complex="Arial"/>
    </style:style>
    <style:style style:name="T724_7" style:family="text">
      <style:text-properties style:font-name-asian="Arial" style:font-name-complex="Arial"/>
    </style:style>
    <style:style style:name="T724_8" style:family="text">
      <style:text-properties style:font-name-asian="Arial" style:font-name-complex="Arial"/>
    </style:style>
    <style:style style:name="T724_9" style:family="text">
      <style:text-properties style:font-name-asian="Arial" style:font-name-complex="Arial"/>
    </style:style>
    <style:style style:name="T724_10" style:family="text">
      <style:text-properties style:font-name-asian="Arial" style:font-name-complex="Arial"/>
    </style:style>
    <style:style style:name="T724_11" style:family="text">
      <style:text-properties style:font-name-asian="Arial" style:font-name-complex="Arial"/>
    </style:style>
    <style:style style:name="T724_12" style:family="text">
      <style:text-properties style:font-name-asian="Arial" style:font-name-complex="Arial"/>
    </style:style>
    <style:style style:name="T724_13" style:family="text">
      <style:text-properties style:font-name-asian="Arial" style:font-name-complex="Arial"/>
    </style:style>
    <style:style style:name="P725" style:family="paragraph" style:parent-style-name="List_20_Paragraph">
      <style:text-properties style:font-name-asian="Arial" style:font-name-complex="Arial"/>
    </style:style>
    <style:style style:name="P726" style:family="paragraph" style:parent-style-name="List_20_Paragraph">
      <style:paragraph-properties fo:text-align="justify" fo:line-height="107%"/>
      <style:text-properties style:font-name-asian="Arial" style:font-name-complex="Arial"/>
    </style:style>
    <style:style style:name="T726_1" style:family="text">
      <style:text-properties style:font-name-asian="Arial" style:font-name-complex="Arial"/>
    </style:style>
    <style:style style:name="T726_2" style:family="text">
      <style:text-properties style:font-name-asian="Arial" style:font-name-complex="Arial"/>
    </style:style>
    <style:style style:name="P727" style:family="paragraph" style:parent-style-name="Normal">
      <style:paragraph-properties fo:line-height="115%"/>
      <style:text-properties style:font-name-asian="Arial" style:font-name-complex="Arial"/>
    </style:style>
    <style:style style:name="P728" style:family="paragraph" style:parent-style-name="Normal">
      <style:paragraph-properties fo:line-height="115%"/>
      <style:text-properties style:font-name-asian="Arial" style:font-name-complex="Arial"/>
    </style:style>
    <style:style style:name="P729" style:family="paragraph" style:parent-style-name="Normal">
      <style:paragraph-properties fo:line-height="115%"/>
      <style:text-properties style:font-name-asian="Arial" style:font-name-complex="Arial"/>
    </style:style>
    <style:style style:name="P730" style:family="paragraph" style:parent-style-name="Normal">
      <style:paragraph-properties fo:line-height="115%"/>
      <style:text-properties style:font-name-asian="Arial" style:font-name-complex="Arial"/>
    </style:style>
    <style:style style:name="P731" style:family="paragraph" style:parent-style-name="Normal">
      <style:paragraph-properties fo:line-height="115%"/>
      <style:text-properties style:font-name-asian="Arial" style:font-name-complex="Arial"/>
    </style:style>
    <style:style style:name="P732" style:family="paragraph" style:parent-style-name="Normal">
      <style:paragraph-properties fo:line-height="115%"/>
      <style:text-properties style:font-name-asian="Arial" style:font-name-complex="Arial"/>
    </style:style>
    <style:style style:name="P733" style:family="paragraph" style:parent-style-name="Normal">
      <style:paragraph-properties fo:line-height="115%"/>
      <style:text-properties style:font-name-asian="Arial" style:font-name-complex="Arial"/>
    </style:style>
    <style:style style:name="P734" style:family="paragraph" style:parent-style-name="Normal">
      <style:paragraph-properties fo:line-height="115%"/>
      <style:text-properties style:font-name-asian="Arial" style:font-name-complex="Arial"/>
    </style:style>
    <style:style style:name="P735" style:family="paragraph" style:parent-style-name="Normal">
      <style:paragraph-properties fo:line-height="115%"/>
      <style:text-properties style:font-name-asian="Arial" style:font-name-complex="Arial"/>
    </style:style>
    <style:style style:name="P736" style:family="paragraph" style:parent-style-name="Normal">
      <style:paragraph-properties fo:line-height="115%"/>
      <style:text-properties style:font-name-asian="Arial" style:font-name-complex="Arial"/>
    </style:style>
    <style:style style:name="P737" style:family="paragraph" style:parent-style-name="Normal">
      <style:paragraph-properties fo:line-height="115%"/>
      <style:text-properties style:font-name-asian="Arial" style:font-name-complex="Arial"/>
    </style:style>
    <style:style style:name="P738" style:family="paragraph" style:parent-style-name="Normal">
      <style:paragraph-properties fo:line-height="115%"/>
      <style:text-properties style:font-name-asian="Arial" style:font-name-complex="Arial"/>
    </style:style>
    <style:style style:name="P739" style:family="paragraph" style:parent-style-name="Normal">
      <style:paragraph-properties fo:line-height="115%"/>
      <style:text-properties style:font-name-asian="Arial" style:font-name-complex="Arial"/>
    </style:style>
    <style:style style:name="P740" style:family="paragraph" style:parent-style-name="Normal">
      <style:paragraph-properties fo:line-height="115%"/>
      <style:text-properties style:font-name-asian="Arial" style:font-name-complex="Arial"/>
    </style:style>
    <style:style style:name="P741" style:family="paragraph" style:parent-style-name="Caption">
      <style:paragraph-properties fo:line-height="115%" fo:margin-bottom="0cm"/>
    </style:style>
    <style:style style:name="T741_1" style:family="text">
      <style:text-properties style:font-name-asian="Arial" fo:font-weight="bold" style:font-weight-asian="bold" style:font-weight-complex="bold"/>
    </style:style>
    <style:style style:name="T741_2" style:family="text">
      <style:text-properties style:font-name-asian="Arial" fo:font-weight="bold" style:font-weight-asian="bold" style:font-weight-complex="bold"/>
    </style:style>
    <style:style style:name="T741_3" style:family="text">
      <style:text-properties style:font-name-asian="Arial" fo:font-weight="bold" style:font-weight-asian="bold" style:font-weight-complex="bold"/>
    </style:style>
    <style:style style:name="Table12" style:family="table">
      <style:table-properties table:align="center" style:width="18.433cm" fo:margin-left="0.014cm"/>
    </style:style>
    <style:style style:name="Column31" style:family="table-column">
      <style:table-column-properties style:column-width="3.223cm"/>
    </style:style>
    <style:style style:name="Column32" style:family="table-column">
      <style:table-column-properties style:column-width="3.657cm"/>
    </style:style>
    <style:style style:name="Column33" style:family="table-column">
      <style:table-column-properties style:column-width="3.787cm"/>
    </style:style>
    <style:style style:name="Column34" style:family="table-column">
      <style:table-column-properties style:column-width="3.764cm"/>
    </style:style>
    <style:style style:name="Column35" style:family="table-column">
      <style:table-column-properties style:column-width="4.002cm"/>
    </style:style>
    <style:style style:name="Row58" style:family="table-row">
      <style:table-row-properties style:min-row-height="0.529cm"/>
    </style:style>
    <style:style style:name="Cell18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2" style:family="paragraph" style:parent-style-name="Normal">
      <style:paragraph-properties fo:line-height="115%"/>
    </style:style>
    <style:style style:name="T742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3" style:family="paragraph" style:parent-style-name="Normal">
      <style:paragraph-properties fo:line-height="115%"/>
    </style:style>
    <style:style style:name="T743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8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4" style:family="paragraph" style:parent-style-name="Normal">
      <style:paragraph-properties fo:line-height="115%"/>
    </style:style>
    <style:style style:name="T744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5" style:family="paragraph" style:parent-style-name="Normal">
      <style:paragraph-properties fo:line-height="115%"/>
    </style:style>
    <style:style style:name="T745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9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6" style:family="paragraph" style:parent-style-name="Normal">
      <style:paragraph-properties fo:line-height="115%"/>
    </style:style>
    <style:style style:name="T746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9" style:family="table-row">
      <style:table-row-properties style:min-row-height="0.529cm"/>
    </style:style>
    <style:style style:name="Cell19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7" style:family="paragraph" style:parent-style-name="Normal">
      <style:paragraph-properties fo:line-height="115%"/>
    </style:style>
    <style:style style:name="T747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normal" style:font-weight-asian="normal"/>
    </style:style>
    <style:style style:name="Cell1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8" style:family="paragraph" style:parent-style-name="Normal">
      <style:paragraph-properties fo:line-height="115%"/>
    </style:style>
    <style:style style:name="T7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49" style:family="paragraph" style:parent-style-name="Normal">
      <style:paragraph-properties fo:line-height="115%"/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0" style:family="paragraph" style:parent-style-name="Normal">
      <style:paragraph-properties fo:line-height="115%"/>
    </style:style>
    <style:style style:name="T7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1" style:family="paragraph" style:parent-style-name="Normal">
      <style:paragraph-properties fo:line-height="115%"/>
    </style:style>
    <style:style style:name="T7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2" style:family="paragraph" style:parent-style-name="Normal">
      <style:paragraph-properties fo:line-height="115%"/>
    </style:style>
    <style:style style:name="T75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0" style:family="table-row">
      <style:table-row-properties style:min-row-height="0.529cm"/>
    </style:style>
    <style:style style:name="Cell197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3" style:family="paragraph" style:parent-style-name="Normal">
      <style:paragraph-properties fo:line-height="115%"/>
    </style:style>
    <style:style style:name="T753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normal" style:font-weight-asian="normal"/>
    </style:style>
    <style:style style:name="Cell19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4" style:family="paragraph" style:parent-style-name="Normal">
      <style:paragraph-properties fo:line-height="115%"/>
    </style:style>
    <style:style style:name="T7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5" style:family="paragraph" style:parent-style-name="Normal">
      <style:paragraph-properties fo:line-height="115%"/>
    </style:style>
    <style:style style:name="T7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6" style:family="paragraph" style:parent-style-name="Normal">
      <style:paragraph-properties fo:line-height="115%"/>
    </style:style>
    <style:style style:name="T7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5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56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7" style:family="paragraph" style:parent-style-name="Normal">
      <style:paragraph-properties fo:line-height="115%"/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8" style:family="paragraph" style:parent-style-name="Normal">
      <style:paragraph-properties fo:line-height="115%"/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59" style:family="paragraph" style:parent-style-name="Normal">
      <style:paragraph-properties fo:line-height="115%"/>
    </style:style>
    <style:style style:name="T7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5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59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60" style:family="paragraph" style:parent-style-name="Normal">
      <style:paragraph-properties fo:line-height="115%"/>
    </style:style>
    <style:style style:name="T7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0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61" style:family="paragraph" style:parent-style-name="Normal">
      <style:paragraph-properties fo:line-height="115%"/>
    </style:style>
    <style:style style:name="T7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2" style:family="paragraph" style:parent-style-name="Normal">
      <style:paragraph-properties fo:line-height="115%"/>
    </style:style>
    <style:style style:name="T76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2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63" style:family="paragraph" style:parent-style-name="Normal">
      <style:paragraph-properties fo:line-height="115%"/>
    </style:style>
    <style:style style:name="T76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4" style:family="paragraph" style:parent-style-name="Normal">
      <style:paragraph-properties fo:line-height="115%"/>
    </style:style>
    <style:style style:name="T7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64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1" style:family="table-row">
      <style:table-row-properties style:min-row-height="1.903cm"/>
    </style:style>
    <style:style style:name="Cell20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5" style:family="paragraph" style:parent-style-name="Normal">
      <style:paragraph-properties fo:line-height="115%"/>
    </style:style>
    <style:style style:name="T765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normal" style:font-weight-asian="normal"/>
    </style:style>
    <style:style style:name="Cell20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6" style:family="paragraph" style:parent-style-name="Normal">
      <style:paragraph-properties fo:line-height="115%"/>
    </style:style>
    <style:style style:name="T7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7" style:family="paragraph" style:parent-style-name="Normal">
      <style:paragraph-properties fo:line-height="115%"/>
    </style:style>
    <style:style style:name="T7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8" style:family="paragraph" style:parent-style-name="Normal">
      <style:paragraph-properties fo:line-height="115%"/>
    </style:style>
    <style:style style:name="T76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9" style:family="paragraph" style:parent-style-name="Normal">
      <style:paragraph-properties fo:line-height="115%"/>
    </style:style>
    <style:style style:name="T7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2" style:family="table-row">
      <style:table-row-properties style:min-row-height="1.903cm"/>
    </style:style>
    <style:style style:name="Cell207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0" style:family="paragraph" style:parent-style-name="Normal">
      <style:paragraph-properties fo:line-height="115%"/>
    </style:style>
    <style:style style:name="T770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normal" style:font-weight-asian="normal"/>
    </style:style>
    <style:style style:name="Cell20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1" style:family="paragraph" style:parent-style-name="Normal">
      <style:paragraph-properties fo:line-height="115%"/>
    </style:style>
    <style:style style:name="T7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6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71_7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72" style:family="paragraph" style:parent-style-name="Normal">
      <style:paragraph-properties fo:line-height="115%"/>
    </style:style>
    <style:style style:name="T77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3" style:family="paragraph" style:parent-style-name="Normal">
      <style:paragraph-properties fo:line-height="115%"/>
    </style:style>
    <style:style style:name="T77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4" style:family="paragraph" style:parent-style-name="Normal">
      <style:paragraph-properties fo:line-height="115%"/>
    </style:style>
    <style:style style:name="T77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5" style:family="paragraph" style:parent-style-name="Normal">
      <style:paragraph-properties fo:line-height="115%"/>
    </style:style>
    <style:style style:name="T77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3" style:family="table-row">
      <style:table-row-properties style:min-row-height="1.903cm"/>
    </style:style>
    <style:style style:name="Cell21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6" style:family="paragraph" style:parent-style-name="Normal">
      <style:paragraph-properties fo:line-height="115%"/>
    </style:style>
    <style:style style:name="T776_1" style:family="text">
      <style:text-properties fo:color="#ffffff" style:font-name="Arial" fo:font-size="10pt" style:font-size-asian="10pt" style:font-size-complex="10pt" fo:language="en" fo:language-asian="en" fo:language-complex="ar" fo:country="GB" fo:country-asian="US" fo:country-complex="SA" fo:font-weight="normal" style:font-weight-asian="normal"/>
    </style:style>
    <style:style style:name="Cell2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7" style:family="paragraph" style:parent-style-name="Normal">
      <style:paragraph-properties fo:line-height="115%"/>
    </style:style>
    <style:style style:name="T77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8" style:family="paragraph" style:parent-style-name="Normal">
      <style:paragraph-properties fo:line-height="115%"/>
    </style:style>
    <style:style style:name="T77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9" style:family="paragraph" style:parent-style-name="Normal">
      <style:paragraph-properties fo:line-height="115%"/>
    </style:style>
    <style:style style:name="T77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80" style:family="paragraph" style:parent-style-name="Normal">
      <style:paragraph-properties fo:line-height="115%"/>
    </style:style>
    <style:style style:name="T7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S6" style:family="section" style:master-page-name="MasterPage5">
      <style:section-properties text:dont-balance-text-columns="false">
        <style:columns fo:column-count="0" fo:column-gap="1.249cm"/>
      </style:section-properties>
    </style:style>
    <style:style style:name="P781" style:family="paragraph" style:parent-style-name="Heading_20_2" style:master-page-name="MasterPage5">
      <style:paragraph-properties fo:background-color="#dbe5f1" fo:line-height="115%" fo:padding-top="0.035cm" fo:border-top="#000000 0.018cm solid" fo:margin-top="0.071cm" fo:padding-bottom="0.035cm" fo:border-bottom="#000000 0.018cm solid" fo:margin-bottom="0cm" fo:padding-left="0.141cm" fo:border-left="#000000 0.018cm solid" fo:padding-right="0.141cm" fo:border-right="#000000 0.018cm solid"/>
    </style:style>
    <style:style style:name="T781_1" style:family="text">
      <style:text-properties fo:font-style="normal" style:font-style-asian="normal" fo:font-size="16pt" style:font-size-asian="16pt" style:font-size-complex="16pt"/>
    </style:style>
    <style:style style:name="T781_2" style:family="text">
      <style:text-properties fo:font-style="normal" style:font-style-asian="normal" fo:font-size="16pt" style:font-size-asian="16pt" style:font-size-complex="16pt" fo:font-weight="normal" style:font-weight-asian="normal"/>
    </style:style>
    <style:style style:name="P782" style:family="paragraph" style:parent-style-name="Heading_20_1">
      <style:paragraph-properties fo:line-height="115%"/>
    </style:style>
    <style:style style:name="T782_1" style:family="text"/>
    <style:style style:name="P78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783_1" style:family="text">
      <style:text-properties fo:color="#000000" style:font-name-asian="Arial" style:font-name-complex="Arial"/>
    </style:style>
    <style:style style:name="T783_2" style:family="text">
      <style:text-properties fo:color="#000000" style:font-name-asian="Arial" style:font-name-complex="Arial"/>
    </style:style>
    <style:style style:name="T783_3" style:family="text">
      <style:text-properties fo:color="#000000" style:font-name-asian="Arial" style:font-name-complex="Arial"/>
    </style:style>
    <style:style style:name="T783_4" style:family="text">
      <style:text-properties fo:color="#000000" style:font-name-asian="Arial" style:font-name-complex="Arial"/>
    </style:style>
    <style:style style:name="T783_5" style:family="text">
      <style:text-properties fo:color="#000000" style:font-name-asian="Arial" style:font-name-complex="Arial"/>
    </style:style>
    <style:style style:name="T783_6" style:family="text">
      <style:text-properties fo:color="#000000" style:font-name-asian="Arial" style:font-name-complex="Arial"/>
    </style:style>
    <style:style style:name="T783_7" style:family="text">
      <style:text-properties fo:color="#000000" style:font-name-asian="Arial" style:font-name-complex="Arial"/>
    </style:style>
    <style:style style:name="T783_8" style:family="text">
      <style:text-properties fo:color="#000000" style:font-name-asian="Arial" style:font-name-complex="Arial"/>
    </style:style>
    <style:style style:name="T783_9" style:family="text">
      <style:text-properties fo:color="#000000" style:font-name-asian="Arial" style:font-name-complex="Arial"/>
    </style:style>
    <style:style style:name="T783_10" style:family="text">
      <style:text-properties fo:color="#000000" style:font-name-asian="Arial" style:font-name-complex="Arial"/>
    </style:style>
    <style:style style:name="P784" style:family="paragraph" style:parent-style-name="Normal">
      <style:paragraph-properties fo:text-align="justify" fo:line-height="115%"/>
      <style:text-properties style:font-name-asian="Arial" style:font-name-complex="Arial"/>
    </style:style>
    <style:style style:name="P785" style:family="paragraph" style:parent-style-name="Caption">
      <style:paragraph-properties fo:line-height="115%" fo:margin-bottom="0cm"/>
    </style:style>
    <style:style style:name="T785_1" style:family="text">
      <style:text-properties style:font-name-asian="Arial" fo:font-weight="bold" style:font-weight-asian="bold" style:font-weight-complex="bold"/>
    </style:style>
    <style:style style:name="T785_2" style:family="text">
      <style:text-properties style:font-name-asian="Arial" fo:font-weight="bold" style:font-weight-asian="bold" style:font-weight-complex="bold"/>
    </style:style>
    <style:style style:name="T785_3" style:family="text">
      <style:text-properties style:font-name-asian="Arial" fo:font-weight="bold" style:font-weight-asian="bold" style:font-weight-complex="bold"/>
    </style:style>
    <style:style style:name="Table13" style:family="table">
      <style:table-properties table:align="center" style:width="18.433cm" fo:margin-left="0.014cm"/>
    </style:style>
    <style:style style:name="Column36" style:family="table-column">
      <style:table-column-properties style:column-width="6.177cm" style:use-optimal-column-width="false"/>
    </style:style>
    <style:style style:name="Column37" style:family="table-column">
      <style:table-column-properties style:column-width="2.9cm" style:use-optimal-column-width="false"/>
    </style:style>
    <style:style style:name="Column38" style:family="table-column">
      <style:table-column-properties style:column-width="3.337cm" style:use-optimal-column-width="false"/>
    </style:style>
    <style:style style:name="Column39" style:family="table-column">
      <style:table-column-properties style:column-width="3.337cm" style:use-optimal-column-width="false"/>
    </style:style>
    <style:style style:name="Column40" style:family="table-column">
      <style:table-column-properties style:column-width="2.681cm" style:use-optimal-column-width="false"/>
    </style:style>
    <style:style style:name="Row64" style:family="table-row">
      <style:table-row-properties style:min-row-height="0.529cm" style:use-optimal-row-height="false"/>
    </style:style>
    <style:style style:name="Cell21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86" style:family="paragraph" style:parent-style-name="Normal">
      <style:paragraph-properties fo:text-align="center" fo:line-height="115%" fo:margin-left="-0.053cm" fo:margin-right="-0.053cm"/>
    </style:style>
    <style:style style:name="T786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86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21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87" style:family="paragraph" style:parent-style-name="Normal">
      <style:paragraph-properties fo:text-align="center" fo:line-height="115%" fo:margin-left="-0.053cm" fo:margin-right="-0.053cm"/>
    </style:style>
    <style:style style:name="T787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87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21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88" style:family="paragraph" style:parent-style-name="Normal">
      <style:paragraph-properties fo:text-align="center" fo:line-height="115%" fo:margin-left="-0.053cm" fo:margin-right="-0.053cm"/>
    </style:style>
    <style:style style:name="T788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2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89" style:family="paragraph" style:parent-style-name="Normal">
      <style:paragraph-properties fo:text-align="center" fo:line-height="115%" fo:margin-left="-0.053cm" fo:margin-right="-0.053cm"/>
    </style:style>
    <style:style style:name="T789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89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22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0" style:family="paragraph" style:parent-style-name="Normal">
      <style:paragraph-properties fo:text-align="center" fo:line-height="115%" fo:margin-left="-0.053cm" fo:margin-right="-0.053cm"/>
    </style:style>
    <style:style style:name="T790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790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Row65" style:family="table-row">
      <style:table-row-properties style:min-row-height="0.529cm" style:use-optimal-row-height="false"/>
    </style:style>
    <style:style style:name="Cell22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1" style:family="paragraph" style:parent-style-name="Normal">
      <style:paragraph-properties fo:line-height="115%" fo:margin-left="-0.053cm" fo:margin-right="-0.053cm"/>
    </style:style>
    <style:style style:name="T791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2" style:family="paragraph" style:parent-style-name="Normal">
      <style:paragraph-properties fo:text-align="center" fo:line-height="115%" fo:margin-left="-0.053cm" fo:margin-right="-0.053cm"/>
    </style:style>
    <style:style style:name="T792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2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2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2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2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3" style:family="paragraph" style:parent-style-name="Normal">
      <style:paragraph-properties fo:text-align="center" fo:line-height="115%" fo:margin-left="-0.053cm" fo:margin-right="-0.053cm"/>
    </style:style>
    <style:style style:name="T793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4" style:family="paragraph" style:parent-style-name="Normal">
      <style:paragraph-properties fo:text-align="center" fo:line-height="115%" fo:margin-left="-0.053cm" fo:margin-right="-0.053cm"/>
    </style:style>
    <style:style style:name="T794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5" style:family="paragraph" style:parent-style-name="Normal">
      <style:paragraph-properties fo:text-align="center" fo:line-height="115%" fo:margin-left="-0.053cm" fo:margin-right="-0.053cm"/>
    </style:style>
    <style:style style:name="T795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95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795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6" style:family="table-row">
      <style:table-row-properties style:min-row-height="0.529cm" style:use-optimal-row-height="false"/>
    </style:style>
    <style:style style:name="Cell227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6" style:family="paragraph" style:parent-style-name="Normal">
      <style:paragraph-properties fo:line-height="115%" fo:margin-left="-0.053cm" fo:margin-right="-0.053cm"/>
    </style:style>
    <style:style style:name="T79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T796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7" style:family="paragraph" style:parent-style-name="Normal">
      <style:paragraph-properties fo:text-align="center" fo:line-height="115%" fo:margin-left="-0.053cm" fo:margin-right="-0.053cm"/>
    </style:style>
    <style:style style:name="T797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7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7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8" style:family="paragraph" style:parent-style-name="Normal">
      <style:paragraph-properties fo:text-align="center" fo:line-height="115%" fo:margin-left="-0.053cm" fo:margin-right="-0.053cm"/>
    </style:style>
    <style:style style:name="T798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99" style:family="paragraph" style:parent-style-name="Normal">
      <style:paragraph-properties fo:text-align="center" fo:line-height="115%" fo:margin-left="-0.053cm" fo:margin-right="-0.053cm"/>
    </style:style>
    <style:style style:name="T799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0" style:family="paragraph" style:parent-style-name="Normal">
      <style:paragraph-properties fo:text-align="center" fo:line-height="115%" fo:margin-left="-0.053cm" fo:margin-right="-0.053cm"/>
    </style:style>
    <style:style style:name="T800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7" style:family="table-row">
      <style:table-row-properties style:min-row-height="0.529cm" style:use-optimal-row-height="false"/>
    </style:style>
    <style:style style:name="Cell23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1" style:family="paragraph" style:parent-style-name="Normal">
      <style:paragraph-properties fo:line-height="115%" fo:margin-left="-0.053cm" fo:margin-right="-0.053cm"/>
    </style:style>
    <style:style style:name="T801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T801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2" style:family="paragraph" style:parent-style-name="Normal">
      <style:paragraph-properties fo:text-align="center" fo:line-height="115%" fo:margin-left="-0.053cm" fo:margin-right="-0.053cm"/>
    </style:style>
    <style:style style:name="T802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02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02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02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02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3" style:family="paragraph" style:parent-style-name="Normal">
      <style:paragraph-properties fo:text-align="center" fo:line-height="115%" fo:margin-left="-0.053cm" fo:margin-right="-0.053cm"/>
    </style:style>
    <style:style style:name="T803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4" style:family="paragraph" style:parent-style-name="Normal">
      <style:paragraph-properties fo:text-align="center" fo:line-height="115%" fo:margin-left="-0.053cm" fo:margin-right="-0.053cm"/>
    </style:style>
    <style:style style:name="T804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5" style:family="paragraph" style:parent-style-name="Normal">
      <style:paragraph-properties fo:text-align="center" fo:line-height="115%" fo:margin-left="-0.053cm" fo:margin-right="-0.053cm"/>
    </style:style>
    <style:style style:name="T805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5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5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0.529cm" style:use-optimal-row-height="false"/>
    </style:style>
    <style:style style:name="Cell237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6" style:family="paragraph" style:parent-style-name="Normal">
      <style:paragraph-properties fo:line-height="115%" fo:margin-left="-0.053cm" fo:margin-right="-0.053cm"/>
    </style:style>
    <style:style style:name="T80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7" style:family="paragraph" style:parent-style-name="Normal">
      <style:paragraph-properties fo:text-align="center" fo:line-height="115%" fo:margin-left="-0.053cm" fo:margin-right="-0.053cm"/>
    </style:style>
    <style:style style:name="T807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8" style:family="paragraph" style:parent-style-name="Normal">
      <style:paragraph-properties fo:text-align="center" fo:line-height="115%" fo:margin-left="-0.053cm" fo:margin-right="-0.053cm"/>
    </style:style>
    <style:style style:name="T808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4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09" style:family="paragraph" style:parent-style-name="Normal">
      <style:paragraph-properties fo:text-align="center" fo:line-height="115%" fo:margin-left="-0.053cm" fo:margin-right="-0.053cm"/>
    </style:style>
    <style:style style:name="T809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0" style:family="paragraph" style:parent-style-name="Normal">
      <style:paragraph-properties fo:text-align="center" fo:line-height="115%" fo:margin-left="-0.053cm" fo:margin-right="-0.053cm"/>
    </style:style>
    <style:style style:name="T810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9" style:family="table-row">
      <style:table-row-properties style:min-row-height="0.529cm" style:use-optimal-row-height="false"/>
    </style:style>
    <style:style style:name="Cell242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1" style:family="paragraph" style:parent-style-name="Normal">
      <style:paragraph-properties fo:line-height="115%" fo:margin-left="-0.053cm" fo:margin-right="-0.053cm"/>
    </style:style>
    <style:style style:name="T811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2" style:family="paragraph" style:parent-style-name="Normal">
      <style:paragraph-properties fo:text-align="center" fo:line-height="115%" fo:margin-left="-0.053cm" fo:margin-right="-0.053cm"/>
    </style:style>
    <style:style style:name="T812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3" style:family="paragraph" style:parent-style-name="Normal">
      <style:paragraph-properties fo:text-align="center" fo:line-height="115%" fo:margin-left="-0.053cm" fo:margin-right="-0.053cm"/>
    </style:style>
    <style:style style:name="T813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4" style:family="paragraph" style:parent-style-name="Normal">
      <style:paragraph-properties fo:text-align="center" fo:line-height="115%" fo:margin-left="-0.053cm" fo:margin-right="-0.053cm"/>
    </style:style>
    <style:style style:name="T814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5" style:family="paragraph" style:parent-style-name="Normal">
      <style:paragraph-properties fo:text-align="center" fo:line-height="115%" fo:margin-left="-0.053cm" fo:margin-right="-0.053cm"/>
    </style:style>
    <style:style style:name="T815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0" style:family="table-row">
      <style:table-row-properties style:min-row-height="0.529cm" style:use-optimal-row-height="false"/>
    </style:style>
    <style:style style:name="Cell247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6" style:family="paragraph" style:parent-style-name="Normal">
      <style:paragraph-properties fo:line-height="115%" fo:margin-left="-0.053cm" fo:margin-right="-0.053cm"/>
    </style:style>
    <style:style style:name="T81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7" style:family="paragraph" style:parent-style-name="Normal">
      <style:paragraph-properties fo:text-align="center" fo:line-height="115%" fo:margin-left="-0.053cm" fo:margin-right="-0.053cm"/>
    </style:style>
    <style:style style:name="T817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7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7_3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8" style:family="paragraph" style:parent-style-name="Normal">
      <style:paragraph-properties fo:text-align="center" fo:line-height="115%" fo:margin-left="-0.053cm" fo:margin-right="-0.053cm"/>
    </style:style>
    <style:style style:name="T818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19" style:family="paragraph" style:parent-style-name="Normal">
      <style:paragraph-properties fo:text-align="center" fo:line-height="115%" fo:margin-left="-0.053cm" fo:margin-right="-0.053cm"/>
    </style:style>
    <style:style style:name="T81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20" style:family="paragraph" style:parent-style-name="Normal">
      <style:paragraph-properties fo:text-align="center" fo:line-height="115%" fo:margin-left="-0.053cm" fo:margin-right="-0.053cm"/>
    </style:style>
    <style:style style:name="T820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21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22" style:family="paragraph" style:parent-style-name="List_20_Paragraph">
      <style:paragraph-properties fo:text-align="justify" fo:line-height="115%" fo:margin-left="0.635cm"/>
      <style:text-properties fo:color="#000000" style:font-name-asian="Arial" style:font-name-complex="Arial"/>
    </style:style>
    <style:style style:name="P82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23_1" style:family="text">
      <style:text-properties fo:color="#000000" style:font-name-asian="Arial" style:font-name-complex="Arial"/>
    </style:style>
    <style:style style:name="T823_2" style:family="text">
      <style:text-properties fo:color="#000000" style:font-name-asian="Arial" style:font-name-complex="Arial"/>
    </style:style>
    <style:style style:name="T823_3" style:family="text">
      <style:text-properties fo:color="#000000" style:font-name-asian="Arial" style:font-name-complex="Arial"/>
    </style:style>
    <style:style style:name="P824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825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25_1" style:family="text">
      <style:text-properties fo:color="#000000" style:font-name-asian="Arial" style:font-name-complex="Arial"/>
    </style:style>
    <style:style style:name="T825_2" style:family="text">
      <style:text-properties fo:color="#000000" style:font-name-asian="Arial" style:font-name-complex="Arial"/>
    </style:style>
    <style:style style:name="T825_3" style:family="text">
      <style:text-properties fo:color="#000000" style:font-name-asian="Arial" style:font-name-complex="Arial"/>
    </style:style>
    <style:style style:name="T825_4" style:family="text">
      <style:text-properties fo:color="#000000" style:font-name-asian="Arial" style:font-name-complex="Arial"/>
    </style:style>
    <style:style style:name="T825_5" style:family="text">
      <style:text-properties fo:color="#000000" style:font-name-asian="Arial" style:font-name-complex="Arial"/>
    </style:style>
    <style:style style:name="P826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27" style:family="paragraph" style:parent-style-name="Caption">
      <style:paragraph-properties fo:line-height="115%" fo:margin-bottom="0cm"/>
    </style:style>
    <style:style style:name="T827_1" style:family="text">
      <style:text-properties style:font-name-asian="Arial" fo:font-weight="bold" style:font-weight-asian="bold" style:font-weight-complex="bold"/>
    </style:style>
    <style:style style:name="T827_2" style:family="text">
      <style:text-properties style:font-name-asian="Arial" fo:font-weight="bold" style:font-weight-asian="bold" style:font-weight-complex="bold"/>
    </style:style>
    <style:style style:name="T827_3" style:family="text">
      <style:text-properties style:font-name-asian="Arial" fo:font-weight="bold" style:font-weight-asian="bold" style:font-weight-complex="bold"/>
    </style:style>
    <style:style style:name="T827_4" style:family="text">
      <style:text-properties style:font-name-asian="Arial" fo:font-weight="bold" style:font-weight-asian="bold" style:font-weight-complex="bold"/>
    </style:style>
    <style:style style:name="T827_5" style:family="text">
      <style:text-properties style:font-name-asian="Arial" fo:font-weight="bold" style:font-weight-asian="bold" style:font-weight-complex="bold"/>
    </style:style>
    <style:style style:name="Table14" style:family="table">
      <style:table-properties table:align="center" style:width="16.334cm" fo:margin-left="1.064cm"/>
    </style:style>
    <style:style style:name="Column41" style:family="table-column">
      <style:table-column-properties style:column-width="3.487cm" style:use-optimal-column-width="false"/>
    </style:style>
    <style:style style:name="Column42" style:family="table-column">
      <style:table-column-properties style:column-width="3.251cm" style:use-optimal-column-width="false"/>
    </style:style>
    <style:style style:name="Column43" style:family="table-column">
      <style:table-column-properties style:column-width="2.81cm" style:use-optimal-column-width="false"/>
    </style:style>
    <style:style style:name="Column44" style:family="table-column">
      <style:table-column-properties style:column-width="2.588cm" style:use-optimal-column-width="false"/>
    </style:style>
    <style:style style:name="Column45" style:family="table-column">
      <style:table-column-properties style:column-width="2.099cm" style:use-optimal-column-width="false"/>
    </style:style>
    <style:style style:name="Column46" style:family="table-column">
      <style:table-column-properties style:column-width="2.099cm" style:use-optimal-column-width="false"/>
    </style:style>
    <style:style style:name="Row71" style:family="table-row">
      <style:table-row-properties style:min-row-height="0.529cm" style:use-optimal-row-height="false"/>
    </style:style>
    <style:style style:name="Cell252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28" style:family="paragraph" style:parent-style-name="Normal">
      <style:paragraph-properties fo:text-align="center" fo:line-height="115%" fo:margin-left="-0.053cm" fo:margin-right="-0.053cm"/>
    </style:style>
    <style:style style:name="T828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29" style:family="paragraph" style:parent-style-name="Normal">
      <style:paragraph-properties fo:text-align="center" fo:line-height="115%" fo:margin-left="-0.053cm" fo:margin-right="-0.053cm"/>
    </style:style>
    <style:style style:name="T829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4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0" style:family="paragraph" style:parent-style-name="Normal">
      <style:paragraph-properties fo:text-align="center" fo:line-height="115%" fo:margin-left="-0.053cm" fo:margin-right="-0.053cm"/>
    </style:style>
    <style:style style:name="T830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1" style:family="paragraph" style:parent-style-name="Normal">
      <style:paragraph-properties fo:text-align="center" fo:line-height="115%" fo:margin-left="-0.053cm" fo:margin-right="-0.053cm"/>
    </style:style>
    <style:style style:name="T831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31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Cell25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2" style:family="paragraph" style:parent-style-name="Normal">
      <style:paragraph-properties fo:text-align="center" fo:line-height="115%" fo:margin-left="-0.053cm" fo:margin-right="-0.053cm"/>
    </style:style>
    <style:style style:name="T832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5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3" style:family="paragraph" style:parent-style-name="Normal">
      <style:paragraph-properties fo:text-align="center" fo:line-height="115%" fo:margin-left="-0.053cm" fo:margin-right="-0.053cm"/>
    </style:style>
    <style:style style:name="T833_1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833_2" style:family="text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normal" style:font-weight-asian="normal" style:font-weight-complex="bold"/>
    </style:style>
    <style:style style:name="Row72" style:family="table-row">
      <style:table-row-properties style:min-row-height="0.529cm" style:use-optimal-row-height="false"/>
    </style:style>
    <style:style style:name="Cell258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4" style:family="paragraph" style:parent-style-name="Normal">
      <style:paragraph-properties fo:line-height="115%" fo:margin-left="-0.053cm" fo:margin-right="-0.053cm"/>
    </style:style>
    <style:style style:name="T834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5" style:family="paragraph" style:parent-style-name="Normal">
      <style:paragraph-properties fo:text-align="center" fo:line-height="115%" fo:margin-left="-0.053cm" fo:margin-right="-0.053cm"/>
    </style:style>
    <style:style style:name="T835_1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5_2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5_3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5_4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Cell26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6" style:family="paragraph" style:parent-style-name="Normal">
      <style:paragraph-properties fo:text-align="center" fo:line-height="115%" fo:margin-left="-0.053cm" fo:margin-right="-0.053cm"/>
    </style:style>
    <style:style style:name="T836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6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6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7" style:family="paragraph" style:parent-style-name="Normal">
      <style:paragraph-properties fo:text-align="center" fo:line-height="115%" fo:margin-left="-0.053cm" fo:margin-right="-0.053cm"/>
    </style:style>
    <style:style style:name="T837_1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7_2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7_3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7_4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37_5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Cell2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8" style:family="paragraph" style:parent-style-name="Normal">
      <style:paragraph-properties fo:text-align="center" fo:line-height="115%" fo:margin-left="-0.053cm" fo:margin-right="-0.053cm"/>
    </style:style>
    <style:style style:name="T838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8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8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8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8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9" style:family="paragraph" style:parent-style-name="Normal">
      <style:paragraph-properties fo:text-align="center" fo:line-height="115%" fo:margin-left="-0.053cm" fo:margin-right="-0.053cm"/>
    </style:style>
    <style:style style:name="T839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3" style:family="table-row">
      <style:table-row-properties style:min-row-height="0.529cm" style:use-optimal-row-height="false"/>
    </style:style>
    <style:style style:name="Cell264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0" style:family="paragraph" style:parent-style-name="Normal">
      <style:paragraph-properties fo:line-height="115%" fo:margin-left="-0.053cm" fo:margin-right="-0.053cm"/>
    </style:style>
    <style:style style:name="T840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6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1" style:family="paragraph" style:parent-style-name="Normal">
      <style:paragraph-properties fo:text-align="center" fo:line-height="115%" fo:margin-left="-0.053cm" fo:margin-right="-0.053cm"/>
    </style:style>
    <style:style style:name="T841_1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41_2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T841_3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Cell2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2" style:family="paragraph" style:parent-style-name="Normal">
      <style:paragraph-properties fo:text-align="center" fo:line-height="115%" fo:margin-left="-0.053cm" fo:margin-right="-0.053cm"/>
    </style:style>
    <style:style style:name="T842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3" style:family="paragraph" style:parent-style-name="Normal">
      <style:paragraph-properties fo:text-align="center" fo:line-height="115%" fo:margin-left="-0.053cm" fo:margin-right="-0.053cm"/>
    </style:style>
    <style:style style:name="T843_1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/>
    </style:style>
    <style:style style:name="Cell26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4" style:family="paragraph" style:parent-style-name="Normal">
      <style:paragraph-properties fo:text-align="center" fo:line-height="115%" fo:margin-left="-0.053cm" fo:margin-right="-0.053cm"/>
    </style:style>
    <style:style style:name="T844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5" style:family="paragraph" style:parent-style-name="Normal">
      <style:paragraph-properties fo:text-align="center" fo:line-height="115%" fo:margin-left="-0.053cm" fo:margin-right="-0.053cm"/>
    </style:style>
    <style:style style:name="T845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5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5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4" style:family="table-row">
      <style:table-row-properties style:min-row-height="0.529cm" style:use-optimal-row-height="false"/>
    </style:style>
    <style:style style:name="Cell270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6" style:family="paragraph" style:parent-style-name="Normal">
      <style:paragraph-properties fo:line-height="115%" fo:margin-left="-0.053cm" fo:margin-right="-0.053cm"/>
    </style:style>
    <style:style style:name="T846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T846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7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7" style:family="paragraph" style:parent-style-name="Normal">
      <style:paragraph-properties fo:text-align="center" fo:line-height="115%" fo:margin-left="-0.053cm" fo:margin-right="-0.053cm"/>
    </style:style>
    <style:style style:name="T847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7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7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7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8" style:family="paragraph" style:parent-style-name="Normal">
      <style:paragraph-properties fo:text-align="center" fo:line-height="115%" fo:margin-left="-0.053cm" fo:margin-right="-0.053cm"/>
    </style:style>
    <style:style style:name="T848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8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8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7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9" style:family="paragraph" style:parent-style-name="Normal">
      <style:paragraph-properties fo:text-align="center" fo:line-height="115%" fo:margin-left="-0.053cm" fo:margin-right="-0.053cm"/>
    </style:style>
    <style:style style:name="T849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49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0" style:family="paragraph" style:parent-style-name="Normal">
      <style:paragraph-properties fo:text-align="center" fo:line-height="115%" fo:margin-left="-0.053cm" fo:margin-right="-0.053cm"/>
    </style:style>
    <style:style style:name="T850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0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0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1" style:family="paragraph" style:parent-style-name="Normal">
      <style:paragraph-properties fo:text-align="center" fo:line-height="115%" fo:margin-left="-0.053cm" fo:margin-right="-0.053cm"/>
    </style:style>
    <style:style style:name="T851_1" style:family="text">
      <style:text-properties fo:font-style="italic" style:font-style-asian="italic" style:font-style-complex="italic" style:font-name="Segoe UI" fo:font-size="11pt" style:font-size-asian="11pt" style:font-name-complex="Segoe UI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5" style:family="table-row">
      <style:table-row-properties style:min-row-height="0.529cm" style:use-optimal-row-height="false"/>
    </style:style>
    <style:style style:name="Cell276" style:family="table-cell">
      <style:table-cell-properties fo:background-color="#8db3e2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2" style:family="paragraph" style:parent-style-name="Normal">
      <style:paragraph-properties fo:line-height="115%" fo:margin-right="-0.053cm"/>
    </style:style>
    <style:style style:name="T852_1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T852_2" style:family="text">
      <style:text-properties fo:color="#ffffff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normal" style:font-weight-asian="normal"/>
    </style:style>
    <style:style style:name="Cell2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3" style:family="paragraph" style:parent-style-name="Normal">
      <style:paragraph-properties fo:text-align="center" fo:line-height="115%" fo:margin-left="-0.053cm" fo:margin-right="-0.053cm"/>
    </style:style>
    <style:style style:name="T853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853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T853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27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4" style:family="paragraph" style:parent-style-name="Normal">
      <style:paragraph-properties fo:text-align="center" fo:line-height="115%" fo:margin-left="-0.053cm" fo:margin-right="-0.053cm"/>
    </style:style>
    <style:style style:name="T854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4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4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5" style:family="paragraph" style:parent-style-name="Normal">
      <style:paragraph-properties fo:text-align="center" fo:line-height="115%" fo:margin-left="-0.053cm" fo:margin-right="-0.053cm"/>
    </style:style>
    <style:style style:name="T855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5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5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5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5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6" style:family="paragraph" style:parent-style-name="Normal">
      <style:paragraph-properties fo:text-align="center" fo:line-height="115%" fo:margin-left="-0.053cm" fo:margin-right="-0.053cm"/>
    </style:style>
    <style:style style:name="T856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6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6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6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7" style:family="paragraph" style:parent-style-name="Normal">
      <style:paragraph-properties fo:text-align="center" fo:line-height="115%" fo:margin-left="-0.053cm" fo:margin-right="-0.053cm"/>
    </style:style>
    <style:style style:name="T857_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57_2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57_3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57_4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57_5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58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59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59_1" style:family="text">
      <style:text-properties fo:color="#000000" style:font-name-asian="Arial" style:font-name-complex="Arial"/>
    </style:style>
    <style:style style:name="T859_2" style:family="text">
      <style:text-properties fo:color="#000000" style:font-name-asian="Arial" style:font-name-complex="Arial"/>
    </style:style>
    <style:style style:name="T859_3" style:family="text">
      <style:text-properties fo:color="#000000" style:font-name-asian="Arial" style:font-name-complex="Arial"/>
    </style:style>
    <style:style style:name="T859_4" style:family="text">
      <style:text-properties fo:color="#000000" style:font-name-asian="Arial" style:font-name-complex="Arial"/>
    </style:style>
    <style:style style:name="T859_5" style:family="text">
      <style:text-properties fo:color="#000000" style:font-name-asian="Arial" style:font-name-complex="Arial"/>
    </style:style>
    <style:style style:name="T859_6" style:family="text">
      <style:text-properties fo:color="#000000" style:font-name-asian="Arial" style:font-name-complex="Arial"/>
    </style:style>
    <style:style style:name="T859_7" style:family="text">
      <style:text-properties fo:color="#000000" style:font-name-asian="Arial" style:font-name-complex="Arial"/>
    </style:style>
    <style:style style:name="T859_8" style:family="text">
      <style:text-properties fo:color="#000000" style:font-name-asian="Arial" style:font-name-complex="Arial"/>
    </style:style>
    <style:style style:name="T859_9" style:family="text">
      <style:text-properties fo:color="#000000" style:font-name-asian="Arial" style:font-name-complex="Arial"/>
    </style:style>
    <style:style style:name="T859_10" style:family="text">
      <style:text-properties fo:color="#000000" style:font-name-asian="Arial" style:font-name-complex="Arial"/>
    </style:style>
    <style:style style:name="T859_11" style:family="text">
      <style:text-properties fo:color="#000000" style:font-name-asian="Arial" style:font-name-complex="Arial"/>
    </style:style>
    <style:style style:name="T859_12" style:family="text">
      <style:text-properties fo:color="#000000" style:font-name-asian="Arial" style:font-name-complex="Arial"/>
    </style:style>
    <style:style style:name="T859_13" style:family="text">
      <style:text-properties fo:color="#000000" style:font-name-asian="Arial" style:font-name-complex="Arial"/>
    </style:style>
    <style:style style:name="T859_14" style:family="text">
      <style:text-properties fo:color="#000000" style:font-name-asian="Arial" style:font-name-complex="Arial"/>
    </style:style>
    <style:style style:name="T859_15" style:family="text">
      <style:text-properties fo:color="#000000" style:font-name-asian="Arial" style:font-name-complex="Arial"/>
    </style:style>
    <style:style style:name="T859_16" style:family="text">
      <style:text-properties fo:color="#000000" style:font-name-asian="Arial" style:font-name-complex="Arial"/>
    </style:style>
    <style:style style:name="T859_17" style:family="text">
      <style:text-properties fo:color="#000000" style:font-name-asian="Arial" style:font-name-complex="Arial"/>
    </style:style>
    <style:style style:name="T859_18" style:family="text">
      <style:text-properties fo:color="#000000" style:font-name-asian="Arial" style:font-name-complex="Arial"/>
    </style:style>
    <style:style style:name="T859_19" style:family="text">
      <style:text-properties fo:color="#000000" style:font-name-asian="Arial" style:font-name-complex="Arial"/>
    </style:style>
    <style:style style:name="P860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861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61_1" style:family="text">
      <style:text-properties fo:color="#000000" style:font-name-asian="Arial" style:font-name-complex="Arial"/>
    </style:style>
    <style:style style:name="T861_2" style:family="text">
      <style:text-properties fo:color="#000000" style:font-name-asian="Arial" style:font-name-complex="Arial"/>
    </style:style>
    <style:style style:name="T861_3" style:family="text">
      <style:text-properties fo:color="#000000" style:font-name-asian="Arial" style:font-name-complex="Arial"/>
    </style:style>
    <style:style style:name="T861_4" style:family="text">
      <style:text-properties fo:color="#000000" style:font-name-asian="Arial" style:font-name-complex="Arial"/>
    </style:style>
    <style:style style:name="P862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86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63_1" style:family="text">
      <style:text-properties fo:color="#000000" style:font-name-asian="Arial" style:font-name-complex="Arial"/>
    </style:style>
    <style:style style:name="T863_2" style:family="text">
      <style:text-properties fo:color="#000000" style:font-name-asian="Arial" style:font-name-complex="Arial"/>
    </style:style>
    <style:style style:name="T863_3" style:family="text">
      <style:text-properties fo:color="#000000" style:font-name-asian="Arial" style:font-name-complex="Arial"/>
    </style:style>
    <style:style style:name="T863_4" style:family="text">
      <style:text-properties fo:color="#000000" style:font-name-asian="Arial" style:font-name-complex="Arial"/>
    </style:style>
    <style:style style:name="T863_5" style:family="text">
      <style:text-properties fo:color="#000000" style:font-name-asian="Arial" style:font-name-complex="Arial"/>
    </style:style>
    <style:style style:name="T863_6" style:family="text">
      <style:text-properties fo:color="#000000" style:font-name-asian="Arial" style:font-name-complex="Arial"/>
    </style:style>
    <style:style style:name="P864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865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65_1" style:family="text">
      <style:text-properties fo:color="#000000" style:font-name-asian="Arial" style:font-name-complex="Arial"/>
    </style:style>
    <style:style style:name="P866" style:family="paragraph" style:parent-style-name="Heading_20_1">
      <style:paragraph-properties fo:line-height="115%"/>
    </style:style>
    <style:style style:name="T866_1" style:family="text"/>
    <style:style style:name="P867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67_1" style:family="text">
      <style:text-properties fo:color="#000000" style:font-name-asian="Arial" style:font-name-complex="Arial"/>
    </style:style>
    <style:style style:name="T867_2" style:family="text">
      <style:text-properties fo:color="#000000" style:font-name-asian="Arial" style:font-name-complex="Arial"/>
    </style:style>
    <style:style style:name="T867_3" style:family="text">
      <style:text-properties fo:color="#000000" style:font-name-asian="Arial" style:font-name-complex="Arial"/>
    </style:style>
    <style:style style:name="T867_4" style:family="text">
      <style:text-properties fo:color="#000000" style:font-name-asian="Arial" style:font-name-complex="Arial"/>
    </style:style>
    <style:style style:name="T867_5" style:family="text">
      <style:text-properties fo:color="#000000" style:font-name-asian="Arial" style:font-name-complex="Arial"/>
    </style:style>
    <style:style style:name="T867_6" style:family="text">
      <style:text-properties fo:color="#000000" style:font-name-asian="Arial" style:font-name-complex="Arial"/>
    </style:style>
    <style:style style:name="T867_7" style:family="text">
      <style:text-properties fo:color="#000000" style:font-name-asian="Arial" style:font-name-complex="Arial"/>
    </style:style>
    <style:style style:name="T867_8" style:family="text">
      <style:text-properties fo:color="#000000" style:font-name-asian="Arial" style:font-name-complex="Arial"/>
    </style:style>
    <style:style style:name="P868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69" style:family="paragraph" style:parent-style-name="Heading_20_1">
      <style:paragraph-properties fo:line-height="115%"/>
    </style:style>
    <style:style style:name="T869_1" style:family="text"/>
    <style:style style:name="P870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70_1" style:family="text">
      <style:text-properties fo:color="#000000" style:font-name-asian="Arial" style:font-name-complex="Arial"/>
    </style:style>
    <style:style style:name="T870_2" style:family="text">
      <style:text-properties fo:color="#000000" style:font-name-asian="Arial" style:font-name-complex="Arial"/>
    </style:style>
    <style:style style:name="T870_3" style:family="text">
      <style:text-properties fo:color="#000000" style:font-name-asian="Arial" style:font-name-complex="Arial"/>
    </style:style>
    <style:style style:name="P871" style:family="paragraph" style:parent-style-name="Normal">
      <style:paragraph-properties fo:text-align="justify" fo:line-height="107%"/>
      <style:text-properties fo:color="#000000" style:font-name-asian="Arial" style:font-name-complex="Arial"/>
    </style:style>
    <style:style style:name="P872" style:family="paragraph" style:parent-style-name="Heading_20_1"/>
    <style:style style:name="T872_1" style:family="text"/>
    <style:style style:name="P873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73_1" style:family="text">
      <style:text-properties fo:color="#000000" style:font-name-asian="Arial" style:font-name-complex="Arial"/>
    </style:style>
    <style:style style:name="T873_2" style:family="text">
      <style:text-properties fo:color="#000000" style:font-name-asian="Arial" style:font-name-complex="Arial"/>
    </style:style>
    <style:style style:name="T873_3" style:family="text">
      <style:text-properties fo:color="#000000" style:font-name-asian="Arial" style:font-name-complex="Arial"/>
    </style:style>
    <style:style style:name="T873_4" style:family="text">
      <style:text-properties fo:color="#000000" style:font-name-asian="Arial" style:font-name-complex="Arial"/>
    </style:style>
    <style:style style:name="T873_5" style:family="text">
      <style:text-properties fo:color="#000000" style:font-name-asian="Arial" style:font-name-complex="Arial"/>
    </style:style>
    <style:style style:name="P874" style:family="paragraph" style:parent-style-name="List_20_Paragraph">
      <style:paragraph-properties fo:text-align="justify" fo:line-height="107%" fo:margin-left="0.635cm"/>
      <style:text-properties fo:color="#000000" style:font-name-asian="Arial" style:font-name-complex="Arial"/>
    </style:style>
    <style:style style:name="P875" style:family="paragraph" style:parent-style-name="List_20_Paragraph">
      <style:paragraph-properties fo:text-align="justify" fo:line-height="107%"/>
      <style:text-properties fo:color="#000000" style:font-name-asian="Arial" style:font-name-complex="Arial"/>
    </style:style>
    <style:style style:name="T875_1" style:family="text">
      <style:text-properties fo:color="#000000" style:font-name-asian="Arial" style:font-name-complex="Arial"/>
    </style:style>
    <style:style style:name="P876" style:family="paragraph" style:parent-style-name="Heading_20_1">
      <style:paragraph-properties fo:line-height="115%"/>
    </style:style>
    <style:style style:name="T876_1" style:family="text"/>
    <style:style style:name="P877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77_1" style:family="text">
      <style:text-properties fo:color="#000000" style:font-name-asian="Arial" style:font-name-complex="Arial"/>
    </style:style>
    <style:style style:name="T877_2" style:family="text">
      <style:text-properties fo:color="#000000" style:font-name-asian="Arial" style:font-name-complex="Arial"/>
    </style:style>
    <style:style style:name="T877_3" style:family="text">
      <style:text-properties fo:color="#000000" style:font-name-asian="Arial" style:font-name-complex="Arial"/>
    </style:style>
    <style:style style:name="T877_4" style:family="text">
      <style:text-properties fo:color="#000000" style:font-name-asian="Arial" style:font-name-complex="Arial"/>
    </style:style>
    <style:style style:name="P878" style:family="paragraph" style:parent-style-name="List_20_Paragraph">
      <style:paragraph-properties fo:text-align="justify" fo:line-height="105%" fo:margin-left="0.635cm"/>
      <style:text-properties fo:color="#000000" style:font-name-asian="Arial" style:font-name-complex="Arial"/>
    </style:style>
    <style:style style:name="P879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79_1" style:family="text">
      <style:text-properties fo:color="#000000" style:font-name-asian="Arial" style:font-name-complex="Arial"/>
    </style:style>
    <style:style style:name="T879_2" style:family="text">
      <style:text-properties fo:color="#000000" style:font-name-asian="Arial" style:font-name-complex="Arial"/>
    </style:style>
    <style:style style:name="T879_3" style:family="text">
      <style:text-properties fo:color="#000000" style:font-name-asian="Arial" style:font-name-complex="Arial"/>
    </style:style>
    <style:style style:name="P880" style:family="paragraph" style:parent-style-name="Normal">
      <style:paragraph-properties fo:text-align="justify" fo:line-height="105%"/>
      <style:text-properties fo:color="#000000" style:font-name-asian="Arial" style:font-name-complex="Arial"/>
    </style:style>
    <style:style style:name="P881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81_1" style:family="text">
      <style:text-properties fo:color="#000000" style:font-name-asian="Arial" style:font-name-complex="Arial"/>
    </style:style>
    <style:style style:name="P882" style:family="paragraph" style:parent-style-name="Normal">
      <style:paragraph-properties fo:text-align="justify" fo:line-height="115%"/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P883" style:family="paragraph" style:parent-style-name="Heading_20_1">
      <style:paragraph-properties fo:line-height="115%"/>
    </style:style>
    <style:style style:name="T883_1" style:family="text"/>
    <style:style style:name="P884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84_1" style:family="text">
      <style:text-properties fo:color="#000000" style:font-name-asian="Arial" style:font-name-complex="Arial"/>
    </style:style>
    <style:style style:name="P885" style:family="paragraph" style:parent-style-name="List_20_Paragraph">
      <style:paragraph-properties fo:text-align="justify" fo:line-height="105%" fo:margin-left="0.635cm"/>
      <style:text-properties fo:color="#000000" style:font-name-asian="Arial" style:font-name-complex="Arial"/>
    </style:style>
    <style:style style:name="P886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86_1" style:family="text">
      <style:text-properties fo:color="#000000" style:font-name-asian="Arial" style:font-name-complex="Arial"/>
    </style:style>
    <style:style style:name="P887" style:family="paragraph" style:parent-style-name="Normal">
      <style:paragraph-properties fo:text-align="justify" fo:line-height="105%"/>
      <style:text-properties fo:color="#000000" style:font-name-asian="Arial" style:font-name-complex="Arial"/>
    </style:style>
    <style:style style:name="P888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888_1" style:family="text">
      <style:text-properties fo:color="#000000" style:font-name-asian="Arial" style:font-name-complex="Arial"/>
    </style:style>
    <style:style style:name="T888_2" style:family="text">
      <style:text-properties fo:color="#000000" style:font-name-asian="Arial" style:font-name-complex="Arial"/>
    </style:style>
    <style:style style:name="T888_3" style:family="text">
      <style:text-properties fo:color="#000000" style:font-name-asian="Arial" style:font-name-complex="Arial"/>
    </style:style>
    <style:style style:name="P889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90" style:family="paragraph" style:parent-style-name="Heading_20_1">
      <style:paragraph-properties fo:line-height="115%"/>
    </style:style>
    <style:style style:name="T890_1" style:family="text"/>
    <style:style style:name="P891" style:family="paragraph" style:parent-style-name="List_20_Paragraph">
      <style:paragraph-properties fo:text-align="justify" fo:line-height="105%"/>
      <style:text-properties fo:color="#000000" style:font-name-complex="Arial"/>
    </style:style>
    <style:style style:name="T891_1" style:family="text">
      <style:text-properties fo:color="#000000" style:font-name-complex="Arial"/>
    </style:style>
    <style:style style:name="T891_2" style:family="text">
      <style:text-properties fo:color="#000000" style:font-name-complex="Arial"/>
    </style:style>
    <style:style style:name="T891_3" style:family="text">
      <style:text-properties fo:color="#000000" style:font-name-complex="Arial"/>
    </style:style>
    <style:style style:name="P892" style:family="paragraph" style:parent-style-name="Normal">
      <style:paragraph-properties fo:text-align="justify" fo:line-height="115%"/>
      <style:text-properties fo:color="#000000" style:font-name-complex="Arial"/>
    </style:style>
    <style:style style:name="P893" style:family="paragraph" style:parent-style-name="Heading_20_1">
      <style:paragraph-properties fo:line-height="115%"/>
    </style:style>
    <style:style style:name="T893_1" style:family="text"/>
    <style:style style:name="P894" style:family="paragraph" style:parent-style-name="List_20_Paragraph">
      <style:paragraph-properties fo:text-align="justify" fo:line-height="105%"/>
      <style:text-properties fo:color="#000000" style:font-name-complex="Arial"/>
    </style:style>
    <style:style style:name="T894_1" style:family="text">
      <style:text-properties fo:color="#000000" style:font-name-complex="Arial"/>
    </style:style>
    <style:style style:name="T894_2" style:family="text">
      <style:text-properties fo:color="#000000" style:font-name-complex="Arial"/>
    </style:style>
    <style:style style:name="T894_3" style:family="text">
      <style:text-properties fo:color="#000000" style:font-name-complex="Arial"/>
    </style:style>
    <style:style style:name="T894_4" style:family="text">
      <style:text-properties fo:color="#000000" style:font-name-complex="Arial"/>
    </style:style>
    <style:style style:name="P895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96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897" style:family="paragraph" style:parent-style-name="Caption">
      <style:paragraph-properties fo:line-height="115%" fo:margin-bottom="0cm"/>
    </style:style>
    <style:style style:name="T897_1" style:family="text">
      <style:text-properties style:font-name-asian="Arial" fo:font-weight="bold" style:font-weight-asian="bold" style:font-weight-complex="bold"/>
    </style:style>
    <style:style style:name="T897_2" style:family="text">
      <style:text-properties style:font-name-asian="Arial" fo:font-weight="bold" style:font-weight-asian="bold" style:font-weight-complex="bold"/>
    </style:style>
    <style:style style:name="T897_3" style:family="text">
      <style:text-properties style:font-name-asian="Arial" fo:font-weight="bold" style:font-weight-asian="bold" style:font-weight-complex="bold"/>
    </style:style>
    <style:style style:name="T897_4" style:family="text">
      <style:text-properties style:font-name-asian="Arial" fo:font-weight="bold" style:font-weight-asian="bold" style:font-weight-complex="bold"/>
    </style:style>
    <style:style style:name="T897_5" style:family="text">
      <style:text-properties style:font-name-asian="Arial" fo:font-weight="bold" style:font-weight-asian="bold" style:font-weight-complex="bold"/>
    </style:style>
    <style:style style:name="T897_6" style:family="text">
      <style:text-properties style:font-name-asian="Arial" fo:font-weight="bold" style:font-weight-asian="bold" style:font-weight-complex="bold"/>
    </style:style>
    <style:style style:name="T897_7" style:family="text">
      <style:text-properties style:font-name-asian="Arial" fo:font-weight="bold" style:font-weight-asian="bold" style:font-weight-complex="bold"/>
    </style:style>
    <style:style style:name="Table15" style:family="table">
      <style:table-properties table:align="left" style:width="18.433cm" fo:margin-left="0cm"/>
    </style:style>
    <style:style style:name="Column47" style:family="table-column">
      <style:table-column-properties style:column-width="3.743cm"/>
    </style:style>
    <style:style style:name="Column48" style:family="table-column">
      <style:table-column-properties style:column-width="4.244cm"/>
    </style:style>
    <style:style style:name="Column49" style:family="table-column">
      <style:table-column-properties style:column-width="10.446cm"/>
    </style:style>
    <style:style style:name="Row76" style:family="table-row"/>
    <style:style style:name="Cell282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98" style:family="paragraph" style:parent-style-name="Normal">
      <style:paragraph-properties fo:line-height="115%"/>
    </style:style>
    <style:style style:name="T898_1" style:family="text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3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99" style:family="paragraph" style:parent-style-name="Normal">
      <style:paragraph-properties fo:text-align="justify" fo:line-height="115%"/>
    </style:style>
    <style:style style:name="T899_1" style:family="text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4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0" style:family="paragraph" style:parent-style-name="Normal">
      <style:paragraph-properties fo:text-align="justify" fo:line-height="115%"/>
    </style:style>
    <style:style style:name="T900_1" style:family="text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77" style:family="table-row"/>
    <style:style style:name="Cell28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1" style:family="paragraph" style:parent-style-name="Normal">
      <style:paragraph-properties fo:line-height="115%"/>
    </style:style>
    <style:style style:name="T901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Cell28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2" style:family="paragraph" style:parent-style-name="Normal">
      <style:paragraph-properties fo:text-align="justify" fo:line-height="115%"/>
    </style:style>
    <style:style style:name="T90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3" style:family="paragraph" style:parent-style-name="Normal">
      <style:paragraph-properties fo:text-align="justify" fo:line-height="115%"/>
    </style:style>
    <style:style style:name="T903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8" style:family="table-row">
      <style:table-row-properties style:min-row-height="6.814cm"/>
    </style:style>
    <style:style style:name="Cell288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04" style:family="paragraph" style:parent-style-name="Normal">
      <style:paragraph-properties fo:line-height="115%"/>
    </style:style>
    <style:style style:name="T90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05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06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07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08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09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P910" style:family="paragraph" style:parent-style-name="Normal">
      <style:paragraph-properties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Cell28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1" style:family="paragraph" style:parent-style-name="Normal">
      <style:paragraph-properties fo:text-align="justify" fo:line-height="115%"/>
    </style:style>
    <style:style style:name="T911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2" style:family="paragraph" style:parent-style-name="Normal">
      <style:paragraph-properties fo:text-align="justify" fo:line-height="115%"/>
    </style:style>
    <style:style style:name="T91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13" style:family="paragraph" style:parent-style-name="Normal">
      <style:paragraph-properties fo:text-align="justify"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14" style:family="paragraph" style:parent-style-name="Normal">
      <style:paragraph-properties fo:text-align="justify" fo:line-height="115%"/>
    </style:style>
    <style:style style:name="T91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15" style:family="paragraph" style:parent-style-name="Normal">
      <style:paragraph-properties fo:text-align="justify" fo:line-height="115%"/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16" style:family="paragraph" style:parent-style-name="Normal">
      <style:paragraph-properties fo:text-align="justify" fo:line-height="115%"/>
    </style:style>
    <style:style style:name="T916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16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16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9" style:family="table-row"/>
    <style:style style:name="Cell291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7" style:family="paragraph" style:parent-style-name="Normal">
      <style:paragraph-properties fo:line-height="115%"/>
    </style:style>
    <style:style style:name="T917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17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Cell2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8" style:family="paragraph" style:parent-style-name="Normal">
      <style:paragraph-properties fo:text-align="justify" fo:line-height="115%"/>
    </style:style>
    <style:style style:name="T918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19" style:family="paragraph" style:parent-style-name="Normal">
      <style:paragraph-properties fo:line-height="115%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/>
    </style:style>
    <style:style style:name="Row80" style:family="table-row"/>
    <style:style style:name="Cell294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0" style:family="paragraph" style:parent-style-name="Normal">
      <style:paragraph-properties fo:line-height="115%"/>
    </style:style>
    <style:style style:name="T920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20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20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20_4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20_5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T920_6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Cell2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1" style:family="paragraph" style:parent-style-name="Normal">
      <style:paragraph-properties fo:text-align="justify" fo:line-height="115%"/>
    </style:style>
    <style:style style:name="T921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21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21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2" style:family="paragraph" style:parent-style-name="Normal">
      <style:paragraph-properties fo:text-align="justify" fo:line-height="115%"/>
    </style:style>
    <style:style style:name="T92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81" style:family="table-row"/>
    <style:style style:name="Cell297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3" style:family="paragraph" style:parent-style-name="Normal">
      <style:paragraph-properties fo:line-height="115%"/>
    </style:style>
    <style:style style:name="T923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normal" style:font-weight-asian="normal"/>
    </style:style>
    <style:style style:name="Cell29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4" style:family="paragraph" style:parent-style-name="Normal">
      <style:paragraph-properties fo:text-align="justify" fo:line-height="115%"/>
    </style:style>
    <style:style style:name="T92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25" style:family="paragraph" style:parent-style-name="Normal">
      <style:paragraph-properties fo:text-align="justify" fo:line-height="115%"/>
    </style:style>
    <style:style style:name="T925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25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25_3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26" style:family="paragraph" style:parent-style-name="Normal">
      <style:paragraph-properties fo:text-align="justify" fo:line-height="115%"/>
      <style:text-properties fo:color="#000000" fo:font-size="11pt" style:font-name-asian="Calibri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P927" style:family="paragraph" style:parent-style-name="Normal">
      <style:paragraph-properties fo:text-align="justify" fo:line-height="115%"/>
      <style:text-properties fo:color="#000000" style:font-name-asian="Arial" style:font-name-complex="Arial"/>
    </style:style>
    <style:style style:name="P928" style:family="paragraph" style:parent-style-name="Normal">
      <style:paragraph-properties fo:line-height="115%"/>
    </style:style>
    <style:style style:name="P929" style:family="paragraph" style:parent-style-name="Normal">
      <style:paragraph-properties fo:line-height="115%"/>
      <style:text-properties fo:font-size="10pt" style:font-size-asian="10pt"/>
    </style:style>
    <style:style style:name="P930" style:family="paragraph" style:parent-style-name="Normal">
      <style:paragraph-properties fo:break-before="page" fo:line-height="115%"/>
    </style:style>
    <style:style style:name="P931" style:family="paragraph" style:parent-style-name="Heading_20_2">
      <style:paragraph-properties fo:background-color="#dbe5f1" fo:line-height="115%" fo:padding-top="0.035cm" fo:border-top="#000000 0.018cm solid" fo:margin-top="0.071cm" fo:padding-bottom="0.035cm" fo:border-bottom="#000000 0.018cm solid" fo:margin-bottom="0cm" fo:padding-left="0.141cm" fo:border-left="#000000 0.018cm solid" fo:padding-right="0.141cm" fo:border-right="#000000 0.018cm solid"/>
      <style:text-properties fo:font-style="normal" style:font-style-asian="normal" fo:font-size="16pt" style:font-size-asian="16pt" style:font-size-complex="16pt"/>
    </style:style>
    <style:style style:name="T931_1" style:family="text">
      <style:text-properties fo:font-style="normal" style:font-style-asian="normal" fo:font-size="16pt" style:font-size-asian="16pt" style:font-size-complex="16pt"/>
    </style:style>
    <style:style style:name="P932" style:family="paragraph" style:parent-style-name="Heading_20_1">
      <style:paragraph-properties fo:line-height="115%"/>
    </style:style>
    <style:style style:name="T932_1" style:family="text"/>
    <style:style style:name="P933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33_1" style:family="text">
      <style:text-properties fo:color="#000000" style:font-name-asian="Arial" style:font-name-complex="Arial"/>
    </style:style>
    <style:style style:name="T933_2" style:family="text">
      <style:text-properties fo:color="#000000" style:font-name-asian="Arial" style:font-name-complex="Arial"/>
    </style:style>
    <style:style style:name="T933_3" style:family="text">
      <style:text-properties fo:color="#000000" style:font-name-asian="Arial" style:font-name-complex="Arial"/>
    </style:style>
    <style:style style:name="T933_4" style:family="text">
      <style:text-properties fo:color="#000000" style:font-name-asian="Arial" style:font-name-complex="Arial"/>
    </style:style>
    <style:style style:name="T933_5" style:family="text">
      <style:text-properties fo:color="#000000" style:font-name-asian="Arial" style:font-name-complex="Arial"/>
    </style:style>
    <style:style style:name="T933_6" style:family="text">
      <style:text-properties fo:color="#000000" style:font-name-asian="Arial" style:font-name-complex="Arial"/>
    </style:style>
    <style:style style:name="T933_7" style:family="text">
      <style:text-properties fo:color="#000000" style:font-name-asian="Arial" style:font-name-complex="Arial"/>
    </style:style>
    <style:style style:name="T933_8" style:family="text">
      <style:text-properties fo:color="#000000" style:font-name-asian="Arial" style:font-name-complex="Arial"/>
    </style:style>
    <style:style style:name="T933_9" style:family="text">
      <style:text-properties fo:color="#000000" style:font-name-asian="Arial" style:font-name-complex="Arial"/>
    </style:style>
    <style:style style:name="T933_10" style:family="text">
      <style:text-properties fo:color="#000000" style:font-name-asian="Arial" style:font-name-complex="Arial"/>
    </style:style>
    <style:style style:name="T933_11" style:family="text">
      <style:text-properties fo:color="#000000" style:font-name-asian="Arial" style:font-name-complex="Arial"/>
    </style:style>
    <style:style style:name="P934" style:family="paragraph" style:parent-style-name="List_20_Paragraph">
      <style:paragraph-properties fo:text-align="justify" fo:line-height="105%" fo:margin-left="0.635cm"/>
      <style:text-properties fo:color="#000000" style:font-name-asian="Arial" style:font-name-complex="Arial"/>
    </style:style>
    <style:style style:name="P935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35_1" style:family="text">
      <style:text-properties fo:color="#000000" style:font-name-asian="Arial" style:font-name-complex="Arial"/>
    </style:style>
    <style:style style:name="T935_2" style:family="text">
      <style:text-properties fo:color="#000000" style:font-name-asian="Arial" style:font-name-complex="Arial"/>
    </style:style>
    <style:style style:name="T935_3" style:family="text">
      <style:text-properties fo:color="#000000" style:font-name-asian="Arial" style:font-name-complex="Arial"/>
    </style:style>
    <style:style style:name="T935_4" style:family="text">
      <style:text-properties fo:color="#000000" style:font-name-asian="Arial" style:font-name-complex="Arial"/>
    </style:style>
    <style:style style:name="T935_5" style:family="text">
      <style:text-properties fo:color="#000000" style:font-name-asian="Arial" style:font-name-complex="Arial"/>
    </style:style>
    <style:style style:name="T935_6" style:family="text">
      <style:text-properties fo:color="#000000" style:font-name-asian="Arial" style:font-name-complex="Arial"/>
    </style:style>
    <style:style style:name="T935_7" style:family="text">
      <style:text-properties fo:color="#000000" style:font-name-asian="Arial" style:font-name-complex="Arial"/>
    </style:style>
    <style:style style:name="T935_8" style:family="text">
      <style:text-properties fo:color="#000000" style:font-name-asian="Arial" style:font-name-complex="Arial"/>
    </style:style>
    <style:style style:name="T935_9" style:family="text">
      <style:text-properties fo:color="#000000" style:font-name-asian="Arial" style:font-name-complex="Arial"/>
    </style:style>
    <style:style style:name="T935_10" style:family="text">
      <style:text-properties fo:color="#000000" style:font-name-asian="Arial" style:font-name-complex="Arial"/>
    </style:style>
    <style:style style:name="T935_11" style:family="text">
      <style:text-properties fo:color="#000000" style:font-name-asian="Arial" style:font-name-complex="Arial"/>
    </style:style>
    <style:style style:name="T935_12" style:family="text">
      <style:text-properties fo:color="#000000" style:font-name-asian="Arial" style:font-name-complex="Arial"/>
    </style:style>
    <style:style style:name="T935_13" style:family="text">
      <style:text-properties fo:color="#000000" style:font-name-asian="Arial" style:font-name-complex="Arial"/>
    </style:style>
    <style:style style:name="T935_14" style:family="text">
      <style:text-properties fo:color="#000000" style:font-name-asian="Arial" style:font-name-complex="Arial"/>
    </style:style>
    <style:style style:name="T935_15" style:family="text">
      <style:text-properties fo:color="#000000" style:font-name-asian="Arial" style:font-name-complex="Arial"/>
    </style:style>
    <style:style style:name="P936" style:family="paragraph" style:parent-style-name="Normal">
      <style:paragraph-properties fo:text-align="justify" fo:line-height="105%"/>
      <style:text-properties fo:color="#000000" style:font-name-asian="Arial" style:font-name-complex="Arial"/>
    </style:style>
    <style:style style:name="P937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37_1" style:family="text">
      <style:text-properties fo:color="#000000" style:font-name-asian="Arial" style:font-name-complex="Arial"/>
    </style:style>
    <style:style style:name="T937_2" style:family="text">
      <style:text-properties fo:color="#000000" style:font-name-asian="Arial" style:font-name-complex="Arial"/>
    </style:style>
    <style:style style:name="T937_3" style:family="text">
      <style:text-properties fo:color="#000000" style:font-name-asian="Arial" style:font-name-complex="Arial"/>
    </style:style>
    <style:style style:name="T937_4" style:family="text">
      <style:text-properties fo:color="#000000" style:font-name-asian="Arial" style:font-name-complex="Arial"/>
    </style:style>
    <style:style style:name="T937_5" style:family="text">
      <style:text-properties fo:color="#000000" style:font-name-asian="Arial" style:font-name-complex="Arial"/>
    </style:style>
    <style:style style:name="T937_6" style:family="text">
      <style:text-properties fo:color="#000000" style:font-name-asian="Arial" style:font-name-complex="Arial"/>
    </style:style>
    <style:style style:name="T937_7" style:family="text">
      <style:text-properties fo:color="#000000" style:font-name-asian="Arial" style:font-name-complex="Arial"/>
    </style:style>
    <style:style style:name="T937_8" style:family="text">
      <style:text-properties fo:color="#000000" style:font-name-asian="Arial" style:font-name-complex="Arial"/>
    </style:style>
    <style:style style:name="T937_9" style:family="text">
      <style:text-properties fo:color="#000000" style:font-name-asian="Arial" style:font-name-complex="Arial"/>
    </style:style>
    <style:style style:name="T937_10" style:family="text">
      <style:text-properties fo:color="#000000" style:font-name-asian="Arial" style:font-name-complex="Arial"/>
    </style:style>
    <style:style style:name="T937_11" style:family="text">
      <style:text-properties fo:color="#000000" style:font-name-asian="Arial" style:font-name-complex="Arial"/>
    </style:style>
    <style:style style:name="T937_12" style:family="text">
      <style:text-properties fo:color="#000000" style:font-name-asian="Arial" style:font-name-complex="Arial"/>
    </style:style>
    <style:style style:name="T937_13" style:family="text">
      <style:text-properties fo:color="#000000" style:font-name-asian="Arial" style:font-name-complex="Arial"/>
    </style:style>
    <style:style style:name="T937_14" style:family="text">
      <style:text-properties fo:color="#000000" style:font-name-asian="Arial" style:font-name-complex="Arial"/>
    </style:style>
    <style:style style:name="T937_15" style:family="text">
      <style:text-properties fo:color="#000000" style:font-name-asian="Arial" style:font-name-complex="Arial"/>
    </style:style>
    <style:style style:name="T937_16" style:family="text">
      <style:text-properties fo:color="#000000" style:font-name-asian="Arial" style:font-name-complex="Arial"/>
    </style:style>
    <style:style style:name="T937_17" style:family="text">
      <style:text-properties fo:color="#000000" style:font-name-asian="Arial" style:font-name-complex="Arial"/>
    </style:style>
    <style:style style:name="T937_18" style:family="text">
      <style:text-properties fo:color="#000000" style:font-name-asian="Arial" style:font-name-complex="Arial"/>
    </style:style>
    <style:style style:name="T937_19" style:family="text">
      <style:text-properties fo:color="#000000" style:font-name-asian="Arial" style:font-name-complex="Arial"/>
    </style:style>
    <style:style style:name="T937_20" style:family="text">
      <style:text-properties fo:color="#000000" style:font-name-asian="Arial" style:font-name-complex="Arial"/>
    </style:style>
    <style:style style:name="T937_21" style:family="text">
      <style:text-properties fo:color="#000000" style:font-name-asian="Arial" style:font-name-complex="Arial"/>
    </style:style>
    <style:style style:name="T937_22" style:family="text">
      <style:text-properties fo:color="#000000" style:font-name-asian="Arial" style:font-name-complex="Arial"/>
    </style:style>
    <style:style style:name="T937_23" style:family="text">
      <style:text-properties fo:color="#000000" style:font-name-asian="Arial" style:font-name-complex="Arial"/>
    </style:style>
    <style:style style:name="P938" style:family="paragraph" style:parent-style-name="Normal">
      <style:paragraph-properties fo:text-align="justify" fo:line-height="105%"/>
      <style:text-properties fo:color="#000000" style:font-name-asian="Arial" style:font-name-complex="Arial"/>
    </style:style>
    <style:style style:name="P939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39_1" style:family="text">
      <style:text-properties fo:color="#000000" style:font-name-asian="Arial" style:font-name-complex="Arial"/>
    </style:style>
    <style:style style:name="T939_2" style:family="text">
      <style:text-properties fo:color="#000000" style:font-name-asian="Arial" style:font-name-complex="Arial"/>
    </style:style>
    <style:style style:name="T939_3" style:family="text">
      <style:text-properties fo:color="#000000" style:font-name-asian="Arial" style:font-name-complex="Arial"/>
    </style:style>
    <style:style style:name="T939_4" style:family="text">
      <style:text-properties fo:color="#000000" style:font-name-asian="Arial" style:font-name-complex="Arial"/>
    </style:style>
    <style:style style:name="T939_5" style:family="text">
      <style:text-properties fo:color="#000000" style:font-name-asian="Arial" style:font-name-complex="Arial"/>
    </style:style>
    <style:style style:name="T939_6" style:family="text">
      <style:text-properties fo:color="#000000" style:font-name-asian="Arial" style:font-name-complex="Arial"/>
    </style:style>
    <style:style style:name="T939_7" style:family="text">
      <style:text-properties fo:color="#000000" style:font-name-asian="Arial" style:font-name-complex="Arial"/>
    </style:style>
    <style:style style:name="T939_8" style:family="text">
      <style:text-properties fo:color="#000000" style:font-name-asian="Arial" style:font-name-complex="Arial"/>
    </style:style>
    <style:style style:name="T939_9" style:family="text">
      <style:text-properties fo:color="#000000" style:font-name-asian="Arial" style:font-name-complex="Arial"/>
    </style:style>
    <style:style style:name="T939_10" style:family="text">
      <style:text-properties fo:color="#000000" style:font-name-asian="Arial" style:font-name-complex="Arial"/>
    </style:style>
    <style:style style:name="T939_11" style:family="text">
      <style:text-properties fo:color="#000000" style:font-name-asian="Arial" style:font-name-complex="Arial"/>
    </style:style>
    <style:style style:name="T939_12" style:family="text">
      <style:text-properties fo:color="#000000" style:font-name-asian="Arial" style:font-name-complex="Arial"/>
    </style:style>
    <style:style style:name="T939_13" style:family="text">
      <style:text-properties fo:color="#000000" style:font-name-asian="Arial" style:font-name-complex="Arial"/>
    </style:style>
    <style:style style:name="T939_14" style:family="text">
      <style:text-properties fo:color="#000000" style:font-name-asian="Arial" style:font-name-complex="Arial"/>
    </style:style>
    <style:style style:name="T939_15" style:family="text">
      <style:text-properties fo:color="#000000" style:font-name-asian="Arial" style:font-name-complex="Arial"/>
    </style:style>
    <style:style style:name="T939_16" style:family="text">
      <style:text-properties fo:color="#000000" style:font-name-asian="Arial" style:font-name-complex="Arial"/>
    </style:style>
    <style:style style:name="T939_17" style:family="text">
      <style:text-properties fo:color="#000000" style:font-name-asian="Arial" style:font-name-complex="Arial"/>
    </style:style>
    <style:style style:name="T939_18" style:family="text">
      <style:text-properties fo:color="#000000" style:font-name-asian="Arial" style:font-name-complex="Arial"/>
    </style:style>
    <style:style style:name="T939_19" style:family="text">
      <style:text-properties fo:color="#000000" style:font-name-asian="Arial" style:font-name-complex="Arial"/>
    </style:style>
    <style:style style:name="T939_20" style:family="text">
      <style:text-properties fo:color="#000000" style:font-name-asian="Arial" style:font-name-complex="Arial"/>
    </style:style>
    <style:style style:name="T939_21" style:family="text">
      <style:text-properties fo:color="#000000" style:font-name-asian="Arial" style:font-name-complex="Arial"/>
    </style:style>
    <style:style style:name="T939_22" style:family="text">
      <style:text-properties fo:color="#000000" style:font-name-asian="Arial" style:font-name-complex="Arial"/>
    </style:style>
    <style:style style:name="T939_23" style:family="text">
      <style:text-properties fo:color="#000000" style:font-name-asian="Arial" style:font-name-complex="Arial"/>
    </style:style>
    <style:style style:name="T939_24" style:family="text">
      <style:text-properties fo:color="#000000" style:font-name-asian="Arial" style:font-name-complex="Arial"/>
    </style:style>
    <style:style style:name="T939_25" style:family="text">
      <style:text-properties fo:color="#000000" style:font-name-asian="Arial" style:font-name-complex="Arial"/>
    </style:style>
    <style:style style:name="T939_26" style:family="text">
      <style:text-properties fo:color="#000000" style:font-name-asian="Arial" style:font-name-complex="Arial"/>
    </style:style>
    <style:style style:name="T939_27" style:family="text">
      <style:text-properties fo:color="#000000" style:font-name-asian="Arial" style:font-name-complex="Arial"/>
    </style:style>
    <style:style style:name="P940" style:family="paragraph" style:parent-style-name="List_20_Paragraph">
      <style:paragraph-properties fo:text-align="justify" fo:line-height="105%" fo:margin-left="0.635cm"/>
      <style:text-properties fo:color="#000000" style:font-name-asian="Arial" style:font-name-complex="Arial"/>
    </style:style>
    <style:style style:name="P941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41_1" style:family="text">
      <style:text-properties fo:color="#000000" style:font-name-asian="Arial" style:font-name-complex="Arial"/>
    </style:style>
    <style:style style:name="T941_2" style:family="text">
      <style:text-properties fo:color="#000000" style:font-name-asian="Arial" style:font-name-complex="Arial"/>
    </style:style>
    <style:style style:name="T941_3" style:family="text">
      <style:text-properties fo:color="#000000" style:font-name-asian="Arial" style:font-name-complex="Arial"/>
    </style:style>
    <style:style style:name="T941_4" style:family="text">
      <style:text-properties fo:color="#000000" style:font-name-asian="Arial" style:font-name-complex="Arial"/>
    </style:style>
    <style:style style:name="T941_5" style:family="text">
      <style:text-properties fo:color="#000000" style:font-name-asian="Arial" style:font-name-complex="Arial"/>
    </style:style>
    <style:style style:name="T941_6" style:family="text">
      <style:text-properties fo:color="#000000" style:font-name-asian="Arial" style:font-name-complex="Arial"/>
    </style:style>
    <style:style style:name="T941_7" style:family="text">
      <style:text-properties fo:color="#000000" style:font-name-asian="Arial" style:font-name-complex="Arial"/>
    </style:style>
    <style:style style:name="T941_8" style:family="text">
      <style:text-properties fo:color="#000000" style:font-name-asian="Arial" style:font-name-complex="Arial"/>
    </style:style>
    <style:style style:name="T941_9" style:family="text">
      <style:text-properties fo:color="#000000" style:font-name-asian="Arial" style:font-name-complex="Arial"/>
    </style:style>
    <style:style style:name="T941_10" style:family="text">
      <style:text-properties fo:color="#000000" style:font-name-asian="Arial" style:font-name-complex="Arial"/>
    </style:style>
    <style:style style:name="T941_11" style:family="text">
      <style:text-properties fo:color="#000000" style:font-name-asian="Arial" style:font-name-complex="Arial"/>
    </style:style>
    <style:style style:name="T941_12" style:family="text">
      <style:text-properties fo:color="#000000" style:font-name-asian="Arial" style:font-name-complex="Arial"/>
    </style:style>
    <style:style style:name="T941_13" style:family="text">
      <style:text-properties fo:color="#000000" style:font-name-asian="Arial" style:font-name-complex="Arial"/>
    </style:style>
    <style:style style:name="P942" style:family="paragraph" style:parent-style-name="Normal">
      <style:paragraph-properties fo:text-align="justify" fo:line-height="105%"/>
      <style:text-properties fo:color="#000000" style:font-name-asian="Arial" style:font-name-complex="Arial"/>
    </style:style>
    <style:style style:name="P943" style:family="paragraph" style:parent-style-name="Heading_20_1">
      <style:paragraph-properties fo:line-height="115%"/>
    </style:style>
    <style:style style:name="T943_1" style:family="text"/>
    <style:style style:name="P944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44_1" style:family="text">
      <style:text-properties fo:color="#000000" style:font-name-asian="Arial" style:font-name-complex="Arial"/>
    </style:style>
    <style:style style:name="T944_2" style:family="text">
      <style:text-properties fo:color="#000000" style:font-name-asian="Arial" style:font-name-complex="Arial"/>
    </style:style>
    <style:style style:name="T944_3" style:family="text">
      <style:text-properties fo:color="#000000" style:font-name-asian="Arial" style:font-name-complex="Arial"/>
    </style:style>
    <style:style style:name="T944_4" style:family="text">
      <style:text-properties fo:color="#000000" style:font-name-asian="Arial" style:font-name-complex="Arial"/>
    </style:style>
    <style:style style:name="T944_5" style:family="text">
      <style:text-properties fo:color="#000000" style:font-name-asian="Arial" style:font-name-complex="Arial"/>
    </style:style>
    <style:style style:name="T944_6" style:family="text">
      <style:text-properties fo:color="#000000" style:font-name-asian="Arial" style:font-name-complex="Arial"/>
    </style:style>
    <style:style style:name="T944_7" style:family="text">
      <style:text-properties fo:color="#000000" style:font-name-asian="Arial" style:font-name-complex="Arial"/>
    </style:style>
    <style:style style:name="P945" style:family="paragraph" style:parent-style-name="List_20_Paragraph">
      <style:paragraph-properties fo:text-align="justify" fo:line-height="105%" fo:margin-left="0.635cm"/>
      <style:text-properties fo:color="#000000" style:font-name-asian="Arial" style:font-name-complex="Arial"/>
    </style:style>
    <style:style style:name="P946" style:family="paragraph" style:parent-style-name="List_20_Paragraph">
      <style:paragraph-properties fo:text-align="justify" fo:line-height="105%"/>
      <style:text-properties fo:color="#000000" style:font-name-asian="Arial" style:font-name-complex="Arial"/>
    </style:style>
    <style:style style:name="T946_1" style:family="text">
      <style:text-properties fo:color="#000000" style:font-name-asian="Arial" style:font-name-complex="Arial"/>
    </style:style>
    <style:style style:name="P947" style:family="paragraph" style:parent-style-name="List_20_Paragraph">
      <style:paragraph-properties fo:text-align="justify" fo:line-height="115%"/>
    </style:style>
    <style:style style:name="T947_1" style:family="text">
      <style:text-properties fo:font-weight="bold" style:font-weight-asian="bold" style:font-weight-complex="bold"/>
    </style:style>
    <style:style style:name="T947_2" style:family="text">
      <style:text-properties fo:font-weight="bold" style:font-weight-asian="bold" style:font-weight-complex="bold"/>
    </style:style>
    <style:style style:name="T947_3" style:family="text">
      <style:text-properties fo:font-weight="bold" style:font-weight-asian="bold" style:font-weight-complex="bold"/>
    </style:style>
    <style:style style:name="T947_4" style:family="text">
      <style:text-properties fo:font-weight="bold" style:font-weight-asian="bold" style:font-weight-complex="bold"/>
    </style:style>
    <style:style style:name="T947_5" style:family="text"/>
    <style:style style:name="T947_6" style:family="text"/>
    <style:style style:name="T947_7" style:family="text"/>
    <style:style style:name="T947_8" style:family="text">
      <style:text-properties fo:color="#000000" style:font-name-asian="Arial" style:font-name-complex="Arial"/>
    </style:style>
    <style:style style:name="T947_9" style:family="text">
      <style:text-properties fo:color="#000000" style:font-name-asian="Arial" style:font-name-complex="Arial"/>
    </style:style>
    <style:style style:name="T947_10" style:family="text"/>
    <style:style style:name="T947_11" style:family="text"/>
    <style:style style:name="T947_12" style:family="text"/>
    <style:style style:name="T947_13" style:family="text"/>
    <style:style style:name="T947_14" style:family="text"/>
    <style:style style:name="T947_15" style:family="text"/>
    <style:style style:name="T947_16" style:family="text"/>
    <style:style style:name="T947_17" style:family="text"/>
    <style:style style:name="T947_18" style:family="text"/>
    <style:style style:name="T947_19" style:family="text"/>
    <style:style style:name="T947_20" style:family="text"/>
    <style:style style:name="T947_21" style:family="text"/>
    <style:style style:name="T947_22" style:family="text"/>
    <style:style style:name="P948" style:family="paragraph" style:parent-style-name="List_20_Paragraph">
      <style:paragraph-properties fo:text-align="justify" fo:line-height="115%"/>
    </style:style>
    <style:style style:name="T948_1" style:family="text">
      <style:text-properties fo:font-weight="bold" style:font-weight-asian="bold" style:font-weight-complex="bold"/>
    </style:style>
    <style:style style:name="T948_2" style:family="text">
      <style:text-properties fo:font-weight="bold" style:font-weight-asian="bold" style:font-weight-complex="bold"/>
    </style:style>
    <style:style style:name="T948_3" style:family="text"/>
    <style:style style:name="T948_4" style:family="text"/>
    <style:style style:name="T948_5" style:family="text"/>
    <style:style style:name="T948_6" style:family="text"/>
    <style:style style:name="T948_7" style:family="text"/>
    <style:style style:name="P949" style:family="paragraph" style:parent-style-name="List_20_Paragraph">
      <style:paragraph-properties fo:text-align="justify" fo:line-height="115%"/>
    </style:style>
    <style:style style:name="T949_1" style:family="text">
      <style:text-properties fo:font-weight="bold" style:font-weight-asian="bold" style:font-weight-complex="bold"/>
    </style:style>
    <style:style style:name="T949_2" style:family="text"/>
    <style:style style:name="T949_3" style:family="text">
      <style:text-properties style:font-name-asian="Arial" style:font-name-complex="Arial"/>
    </style:style>
    <style:style style:name="P950" style:family="paragraph" style:parent-style-name="List_20_Paragraph">
      <style:paragraph-properties fo:text-align="justify" fo:line-height="115%"/>
      <style:text-properties style:font-name-asian="Arial" style:font-name-complex="Arial"/>
    </style:style>
    <style:style style:name="P951" style:family="paragraph" style:parent-style-name="List_20_Paragraph">
      <style:paragraph-properties fo:text-align="justify" fo:line-height="105%"/>
    </style:style>
    <style:style style:name="T951_1" style:family="text"/>
    <style:style style:name="T951_2" style:family="text"/>
    <style:style style:name="T951_3" style:family="text"/>
    <style:style style:name="T951_4" style:family="text"/>
    <style:style style:name="T951_5" style:family="text"/>
    <style:style style:name="T951_6" style:family="text"/>
    <style:style style:name="T951_7" style:family="text"/>
    <style:style style:name="T951_8" style:family="text"/>
    <style:style style:name="T951_9" style:family="text"/>
    <style:style style:name="T951_10" style:family="text"/>
    <style:style style:name="P952" style:family="paragraph" style:parent-style-name="List_20_Paragraph">
      <style:paragraph-properties fo:text-align="justify" fo:line-height="105%" fo:margin-left="0.635cm"/>
    </style:style>
    <style:style style:name="P953" style:family="paragraph" style:parent-style-name="List_20_Paragraph">
      <style:paragraph-properties fo:text-align="justify" fo:line-height="105%"/>
    </style:style>
    <style:style style:name="T953_1" style:family="text"/>
    <style:style style:name="P954" style:family="paragraph" style:parent-style-name="Normal">
      <style:paragraph-properties fo:text-align="justify" fo:line-height="105%"/>
    </style:style>
    <style:style style:name="P955" style:family="paragraph" style:parent-style-name="List_20_Paragraph">
      <style:paragraph-properties fo:text-align="justify" fo:line-height="105%"/>
    </style:style>
    <style:style style:name="T955_1" style:family="text"/>
    <style:style style:name="T955_2" style:family="text"/>
    <style:style style:name="T955_3" style:family="text"/>
    <style:style style:name="T955_4" style:family="text"/>
    <style:style style:name="T955_5" style:family="text"/>
    <style:style style:name="T955_6" style:family="text"/>
    <style:style style:name="T955_7" style:family="text"/>
    <style:style style:name="T955_8" style:family="text"/>
    <style:style style:name="P956" style:family="paragraph" style:parent-style-name="Normal">
      <style:paragraph-properties fo:text-align="justify" fo:line-height="105%"/>
    </style:style>
    <style:style style:name="P957" style:family="paragraph" style:parent-style-name="List_20_Paragraph">
      <style:paragraph-properties fo:text-align="justify" fo:line-height="105%"/>
    </style:style>
    <style:style style:name="T957_1" style:family="text"/>
    <style:style style:name="T957_2" style:family="text"/>
    <style:style style:name="T957_3" style:family="text"/>
    <style:style style:name="T957_4" style:family="text"/>
    <style:style style:name="P958" style:family="paragraph" style:parent-style-name="Heading_20_1">
      <style:paragraph-properties fo:line-height="115%"/>
    </style:style>
    <style:style style:name="T958_1" style:family="text"/>
    <style:style style:name="P959" style:family="paragraph" style:parent-style-name="List_20_Paragraph">
      <style:paragraph-properties fo:text-align="justify" fo:line-height="105%"/>
    </style:style>
    <style:style style:name="T959_1" style:family="text"/>
    <style:style style:name="T959_2" style:family="text"/>
    <style:style style:name="T959_3" style:family="text"/>
    <style:style style:name="T959_4" style:family="text"/>
    <style:style style:name="T959_5" style:family="text"/>
    <style:style style:name="T959_6" style:family="text"/>
    <style:style style:name="T959_7" style:family="text"/>
    <style:style style:name="T959_8" style:family="text"/>
    <style:style style:name="T959_9" style:family="text"/>
    <style:style style:name="T959_10" style:family="text">
      <style:text-properties fo:font-weight="bold" style:font-weight-asian="bold" style:font-weight-complex="bold"/>
    </style:style>
    <style:style style:name="T959_11" style:family="text"/>
    <style:style style:name="T959_12" style:family="text"/>
    <style:style style:name="T959_13" style:family="text"/>
    <style:style style:name="T959_14" style:family="text"/>
    <style:style style:name="T959_15" style:family="text">
      <style:text-properties fo:font-weight="bold" style:font-weight-asian="bold" style:font-weight-complex="bold"/>
    </style:style>
    <style:style style:name="T959_16" style:family="text"/>
    <style:style style:name="T959_17" style:family="text">
      <style:text-properties fo:font-weight="bold" style:font-weight-asian="bold" style:font-weight-complex="bold"/>
    </style:style>
    <style:style style:name="T959_18" style:family="text"/>
    <style:style style:name="T959_19" style:family="text"/>
    <style:style style:name="T959_20" style:family="text"/>
    <style:style style:name="T959_21" style:family="text"/>
    <style:style style:name="P960" style:family="paragraph" style:parent-style-name="List_20_Paragraph">
      <style:paragraph-properties fo:text-align="justify" fo:line-height="105%" fo:margin-left="0.635cm"/>
    </style:style>
    <style:style style:name="P961" style:family="paragraph" style:parent-style-name="List_20_Paragraph">
      <style:paragraph-properties fo:text-align="justify" fo:line-height="105%"/>
    </style:style>
    <style:style style:name="T961_1" style:family="text"/>
    <style:style style:name="P962" style:family="paragraph" style:parent-style-name="Heading_20_1">
      <style:paragraph-properties fo:line-height="115%"/>
    </style:style>
    <style:style style:name="T962_1" style:family="text"/>
    <style:style style:name="P963" style:family="paragraph" style:parent-style-name="List_20_Paragraph">
      <style:paragraph-properties fo:text-align="justify" fo:line-height="107%"/>
    </style:style>
    <style:style style:name="T963_1" style:family="text"/>
    <style:style style:name="T963_2" style:family="text"/>
    <style:style style:name="T963_3" style:family="text"/>
    <style:style style:name="T963_4" style:family="text"/>
    <style:style style:name="S7" style:family="section" style:master-page-name="MasterPage6">
      <style:section-properties text:dont-balance-text-columns="false">
        <style:columns fo:column-count="0" fo:column-gap="1.249cm"/>
      </style:section-properties>
    </style:style>
    <style:style style:name="P964" style:family="paragraph" style:parent-style-name="Caption" style:master-page-name="MasterPage6"/>
    <style:style style:name="T964_1" style:family="text">
      <style:text-properties style:font-name-asian="Arial" fo:font-weight="bold" style:font-weight-asian="bold" style:font-weight-complex="bold"/>
    </style:style>
    <style:style style:name="T964_2" style:family="text">
      <style:text-properties style:font-name-asian="Arial" fo:font-weight="bold" style:font-weight-asian="bold" style:font-weight-complex="bold"/>
    </style:style>
    <style:style style:name="T964_3" style:family="text">
      <style:text-properties style:font-name-asian="Arial" fo:font-weight="bold" style:font-weight-asian="bold" style:font-weight-complex="bold"/>
    </style:style>
    <style:style style:name="T964_4" style:family="text">
      <style:text-properties style:font-name-asian="Arial" fo:font-weight="bold" style:font-weight-asian="bold" style:font-weight-complex="bold"/>
    </style:style>
    <style:style style:name="T964_5" style:family="text">
      <style:text-properties style:font-name-asian="Arial" fo:font-weight="bold" style:font-weight-asian="bold" style:font-weight-complex="bold"/>
    </style:style>
    <style:style style:name="S8" style:family="section" style:master-page-name="MasterPage7">
      <style:section-properties text:dont-balance-text-columns="false">
        <style:columns fo:column-count="0" fo:column-gap="1.249cm"/>
      </style:section-properties>
    </style:style>
    <style:style style:name="P965" style:family="paragraph" style:parent-style-name="Caption" style:master-page-name="MasterPage7"/>
    <style:style style:name="T965_1" style:family="text">
      <style:text-properties style:font-name-asian="Arial" fo:font-weight="bold" style:font-weight-asian="bold" style:font-weight-complex="bold"/>
    </style:style>
    <style:style style:name="T965_2" style:family="text">
      <style:text-properties style:font-name-asian="Arial" fo:font-weight="bold" style:font-weight-asian="bold" style:font-weight-complex="bold"/>
    </style:style>
    <style:style style:name="T965_3" style:family="text">
      <style:text-properties style:font-name-asian="Arial" fo:font-weight="bold" style:font-weight-asian="bold" style:font-weight-complex="bold"/>
    </style:style>
    <style:style style:name="T965_4" style:family="text">
      <style:text-properties style:font-name-asian="Arial" fo:font-weight="bold" style:font-weight-asian="bold" style:font-weight-complex="bold"/>
    </style:style>
    <style:style style:name="Table16" style:family="table">
      <style:table-properties table:align="left" style:width="26.989cm" fo:margin-left="0cm"/>
    </style:style>
    <style:style style:name="Column50" style:family="table-column">
      <style:table-column-properties style:column-width="7.488cm" style:use-optimal-column-width="false"/>
    </style:style>
    <style:style style:name="Column51" style:family="table-column">
      <style:table-column-properties style:column-width="2.251cm" style:use-optimal-column-width="false"/>
    </style:style>
    <style:style style:name="Column52" style:family="table-column">
      <style:table-column-properties style:column-width="2.75cm" style:use-optimal-column-width="false"/>
    </style:style>
    <style:style style:name="Column53" style:family="table-column">
      <style:table-column-properties style:column-width="10.751cm" style:use-optimal-column-width="false"/>
    </style:style>
    <style:style style:name="Column54" style:family="table-column">
      <style:table-column-properties style:column-width="3.75cm" style:use-optimal-column-width="false"/>
    </style:style>
    <style:style style:name="Row82" style:family="table-row">
      <style:table-row-properties style:min-row-height="0.529cm" style:use-optimal-row-height="false"/>
    </style:style>
    <style:style style:name="Cell300" style:family="table-cell">
      <style:table-cell-properties style:vertical-align="top" fo:border-top="#000000 0.026cm solid" fo:border-bottom="#000000 0.018cm solid" fo:padding-left="0.185cm" fo:border-left="#000000 0.026cm solid" fo:padding-right="0.185cm" fo:border-right="#000000 0.018cm solid" fo:wrap-option="wrap"/>
    </style:style>
    <style:style style:name="P966" style:family="paragraph" style:parent-style-name="Normal">
      <style:paragraph-properties fo:line-height="115%"/>
    </style:style>
    <style:style style:name="T9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Cell301" style:family="table-cell">
      <style:table-cell-properties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967" style:family="paragraph" style:parent-style-name="Normal">
      <style:paragraph-properties fo:line-height="115%"/>
    </style:style>
    <style:style style:name="T9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/>
    </style:style>
    <style:style style:name="Cell302" style:family="table-cell">
      <style:table-cell-properties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968" style:family="paragraph" style:parent-style-name="Normal">
      <style:paragraph-properties fo:line-height="115%"/>
    </style:style>
    <style:style style:name="T9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/>
    </style:style>
    <style:style style:name="T96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6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6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6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03" style:family="table-cell">
      <style:table-cell-properties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969" style:family="paragraph" style:parent-style-name="Normal">
      <style:paragraph-properties fo:line-height="115%"/>
    </style:style>
    <style:style style:name="T9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Cell304" style:family="table-cell">
      <style:table-cell-properties style:vertical-align="top" fo:border-top="#000000 0.026cm solid" fo:border-bottom="#000000 0.018cm solid" fo:padding-left="0.185cm" fo:border-left="#000000 0.018cm solid" fo:padding-right="0.185cm" fo:border-right="#000000 0.026cm solid" fo:wrap-option="wrap"/>
    </style:style>
    <style:style style:name="P970" style:family="paragraph" style:parent-style-name="Normal">
      <style:paragraph-properties fo:line-height="115%"/>
    </style:style>
    <style:style style:name="T9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97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97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97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Row83" style:family="table-row">
      <style:table-row-properties style:min-row-height="0.529cm" style:use-optimal-row-height="false"/>
    </style:style>
    <style:style style:name="Cell305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26cm solid" fo:wrap-option="wrap"/>
    </style:style>
    <style:style style:name="P971" style:family="paragraph" style:parent-style-name="Normal">
      <style:paragraph-properties fo:line-height="115%"/>
    </style:style>
    <style:style style:name="T9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84" style:family="table-row">
      <style:table-row-properties style:min-row-height="0.529cm" style:use-optimal-row-height="false"/>
    </style:style>
    <style:style style:name="Cell306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72" style:family="paragraph" style:parent-style-name="Normal">
      <style:paragraph-properties fo:line-height="115%"/>
    </style:style>
    <style:style style:name="T9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7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73" style:family="paragraph" style:parent-style-name="Normal">
      <style:paragraph-properties fo:line-height="115%"/>
    </style:style>
    <style:style style:name="T9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8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74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9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75" style:family="paragraph" style:parent-style-name="Normal">
      <style:paragraph-properties fo:line-height="115%"/>
    </style:style>
    <style:style style:name="T9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0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976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5" style:family="table-row">
      <style:table-row-properties style:min-row-height="1.164cm" style:use-optimal-row-height="false"/>
    </style:style>
    <style:style style:name="Cell311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77" style:family="paragraph" style:parent-style-name="Normal">
      <style:paragraph-properties fo:line-height="115%"/>
    </style:style>
    <style:style style:name="T9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7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2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78" style:family="paragraph" style:parent-style-name="Normal">
      <style:paragraph-properties fo:line-height="115%"/>
    </style:style>
    <style:style style:name="T9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3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79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4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80" style:family="paragraph" style:parent-style-name="Normal">
      <style:paragraph-properties fo:line-height="115%"/>
    </style:style>
    <style:style style:name="T9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5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981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6" style:family="table-row">
      <style:table-row-properties style:min-row-height="1.164cm" style:use-optimal-row-height="false"/>
    </style:style>
    <style:style style:name="Cell316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82" style:family="paragraph" style:parent-style-name="Normal">
      <style:paragraph-properties fo:line-height="115%"/>
    </style:style>
    <style:style style:name="T9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7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83" style:family="paragraph" style:parent-style-name="Normal">
      <style:paragraph-properties fo:line-height="115%"/>
    </style:style>
    <style:style style:name="T9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8" style:family="table-cell">
      <style:table-cell-properties fo:background-color="#ffc0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84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9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85" style:family="paragraph" style:parent-style-name="Normal">
      <style:paragraph-properties fo:line-height="115%"/>
    </style:style>
    <style:style style:name="T9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0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986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7" style:family="table-row">
      <style:table-row-properties style:min-row-height="0.529cm" style:use-optimal-row-height="false"/>
    </style:style>
    <style:style style:name="Cell321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26cm solid" fo:wrap-option="wrap"/>
    </style:style>
    <style:style style:name="P987" style:family="paragraph" style:parent-style-name="Normal">
      <style:paragraph-properties fo:line-height="115%"/>
    </style:style>
    <style:style style:name="T9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88" style:family="table-row">
      <style:table-row-properties style:min-row-height="0.529cm" style:use-optimal-row-height="false"/>
    </style:style>
    <style:style style:name="Cell322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88" style:family="paragraph" style:parent-style-name="Normal">
      <style:paragraph-properties fo:line-height="115%"/>
    </style:style>
    <style:style style:name="T9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3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89" style:family="paragraph" style:parent-style-name="Normal">
      <style:paragraph-properties fo:line-height="115%"/>
    </style:style>
    <style:style style:name="T9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4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90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5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91" style:family="paragraph" style:parent-style-name="Normal">
      <style:paragraph-properties fo:line-height="115%"/>
    </style:style>
    <style:style style:name="T9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6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992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9" style:family="table-row">
      <style:table-row-properties style:min-row-height="0.529cm" style:use-optimal-row-height="false"/>
    </style:style>
    <style:style style:name="Cell327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93" style:family="paragraph" style:parent-style-name="Normal">
      <style:paragraph-properties fo:line-height="115%"/>
    </style:style>
    <style:style style:name="T9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994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8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95" style:family="paragraph" style:parent-style-name="Normal">
      <style:paragraph-properties fo:line-height="115%"/>
    </style:style>
    <style:style style:name="T9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9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96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0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997" style:family="paragraph" style:parent-style-name="Normal">
      <style:paragraph-properties fo:line-height="115%"/>
    </style:style>
    <style:style style:name="T9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9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1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998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0" style:family="table-row">
      <style:table-row-properties style:min-row-height="0.529cm" style:use-optimal-row-height="false"/>
    </style:style>
    <style:style style:name="Cell332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999" style:family="paragraph" style:parent-style-name="Normal">
      <style:paragraph-properties fo:line-height="115%"/>
    </style:style>
    <style:style style:name="T9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3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0" style:family="paragraph" style:parent-style-name="Normal">
      <style:paragraph-properties fo:line-height="115%"/>
    </style:style>
    <style:style style:name="T100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4" style:family="table-cell">
      <style:table-cell-properties fo:background-color="#ffc0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1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5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2" style:family="paragraph" style:parent-style-name="Normal">
      <style:paragraph-properties fo:line-height="115%"/>
    </style:style>
    <style:style style:name="T100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2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6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03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1" style:family="table-row">
      <style:table-row-properties style:min-row-height="0.529cm" style:use-optimal-row-height="false"/>
    </style:style>
    <style:style style:name="Cell337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04" style:family="paragraph" style:parent-style-name="Normal">
      <style:paragraph-properties fo:line-height="115%"/>
    </style:style>
    <style:style style:name="T100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8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5" style:family="paragraph" style:parent-style-name="Normal">
      <style:paragraph-properties fo:line-height="115%"/>
    </style:style>
    <style:style style:name="T10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9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6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0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07" style:family="paragraph" style:parent-style-name="Normal">
      <style:paragraph-properties fo:line-height="115%"/>
    </style:style>
    <style:style style:name="T10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1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08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2" style:family="table-row">
      <style:table-row-properties style:min-row-height="0.529cm" style:use-optimal-row-height="false"/>
    </style:style>
    <style:style style:name="Cell342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09" style:family="paragraph" style:parent-style-name="Normal">
      <style:paragraph-properties fo:line-height="115%"/>
    </style:style>
    <style:style style:name="T10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3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0" style:family="paragraph" style:parent-style-name="Normal">
      <style:paragraph-properties fo:line-height="115%"/>
    </style:style>
    <style:style style:name="T10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4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1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5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2" style:family="paragraph" style:parent-style-name="Normal">
      <style:paragraph-properties fo:line-height="115%"/>
    </style:style>
    <style:style style:name="T10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2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13" style:family="paragraph" style:parent-style-name="Normal">
      <style:paragraph-properties fo:line-height="115%"/>
    </style:style>
    <style:style style:name="T10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6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14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3" style:family="table-row">
      <style:table-row-properties style:min-row-height="0.529cm" style:use-optimal-row-height="false"/>
    </style:style>
    <style:style style:name="Cell347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15" style:family="paragraph" style:parent-style-name="Normal">
      <style:paragraph-properties fo:line-height="115%"/>
    </style:style>
    <style:style style:name="T10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1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8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6" style:family="paragraph" style:parent-style-name="Normal">
      <style:paragraph-properties fo:line-height="115%"/>
    </style:style>
    <style:style style:name="T10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9" style:family="table-cell">
      <style:table-cell-properties fo:background-color="#ffc0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7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0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18" style:family="paragraph" style:parent-style-name="Normal">
      <style:paragraph-properties fo:line-height="115%"/>
    </style:style>
    <style:style style:name="T10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1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19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4" style:family="table-row">
      <style:table-row-properties style:min-row-height="0.529cm" style:use-optimal-row-height="false"/>
    </style:style>
    <style:style style:name="Cell352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26cm solid" fo:wrap-option="wrap"/>
    </style:style>
    <style:style style:name="P1020" style:family="paragraph" style:parent-style-name="Normal">
      <style:paragraph-properties fo:line-height="115%"/>
    </style:style>
    <style:style style:name="T10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5" style:family="table-row">
      <style:table-row-properties style:min-row-height="0.82cm" style:use-optimal-row-height="false"/>
    </style:style>
    <style:style style:name="Cell353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21" style:family="paragraph" style:parent-style-name="Normal">
      <style:paragraph-properties fo:line-height="115%"/>
    </style:style>
    <style:style style:name="T10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22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4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23" style:family="paragraph" style:parent-style-name="Normal">
      <style:paragraph-properties fo:line-height="115%"/>
    </style:style>
    <style:style style:name="T10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5" style:family="table-cell">
      <style:table-cell-properties fo:background-color="#ff00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24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25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6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26" style:family="paragraph" style:parent-style-name="Normal">
      <style:paragraph-properties fo:line-height="115%"/>
    </style:style>
    <style:style style:name="T10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7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27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6" style:family="table-row">
      <style:table-row-properties style:min-row-height="0.529cm" style:use-optimal-row-height="false"/>
    </style:style>
    <style:style style:name="Cell358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26cm solid" fo:wrap-option="wrap"/>
    </style:style>
    <style:style style:name="P1028" style:family="paragraph" style:parent-style-name="Normal">
      <style:paragraph-properties fo:line-height="115%"/>
    </style:style>
    <style:style style:name="T10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7" style:family="table-row">
      <style:table-row-properties style:min-row-height="0.529cm" style:use-optimal-row-height="false"/>
    </style:style>
    <style:style style:name="Cell359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29" style:family="paragraph" style:parent-style-name="Normal">
      <style:paragraph-properties fo:line-height="115%"/>
    </style:style>
    <style:style style:name="T10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0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0" style:family="paragraph" style:parent-style-name="Normal">
      <style:paragraph-properties fo:line-height="115%"/>
    </style:style>
    <style:style style:name="T10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1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1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2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2" style:family="paragraph" style:parent-style-name="Normal">
      <style:paragraph-properties fo:line-height="115%"/>
    </style:style>
    <style:style style:name="T10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3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33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98" style:family="table-row">
      <style:table-row-properties style:min-row-height="0.529cm" style:use-optimal-row-height="false"/>
    </style:style>
    <style:style style:name="Cell364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26cm solid" fo:wrap-option="wrap"/>
    </style:style>
    <style:style style:name="P1034" style:family="paragraph" style:parent-style-name="Normal">
      <style:paragraph-properties fo:line-height="115%"/>
    </style:style>
    <style:style style:name="T10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99" style:family="table-row">
      <style:table-row-properties style:min-row-height="0.529cm" style:use-optimal-row-height="false"/>
    </style:style>
    <style:style style:name="Cell365" style:family="table-cell">
      <style:table-cell-properties style:vertical-align="top" fo:border-top="#000000 0.018cm solid" fo:border-bottom="#000000 0.018cm solid" fo:padding-left="0.185cm" fo:border-left="#000000 0.026cm solid" fo:padding-right="0.185cm" fo:border-right="#000000 0.018cm solid" fo:wrap-option="wrap"/>
    </style:style>
    <style:style style:name="P1035" style:family="paragraph" style:parent-style-name="Normal">
      <style:paragraph-properties fo:line-height="115%"/>
    </style:style>
    <style:style style:name="T10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36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6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7" style:family="paragraph" style:parent-style-name="Normal">
      <style:paragraph-properties fo:line-height="115%"/>
    </style:style>
    <style:style style:name="T10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7" style:family="table-cell">
      <style:table-cell-properties fo:background-color="#ffff00"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8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8" style:family="table-cell">
      <style:table-cell-properties style:vertical-align="top" fo:border-top="#000000 0.018cm solid" fo:border-bottom="#000000 0.018cm solid" fo:padding-left="0.185cm" fo:border-left="#000000 0.018cm solid" fo:padding-right="0.185cm" fo:border-right="#000000 0.018cm solid" fo:wrap-option="wrap"/>
    </style:style>
    <style:style style:name="P1039" style:family="paragraph" style:parent-style-name="NUMBERED_20_PARA">
      <style:paragraph-properties fo:text-indent="0cm" fo:line-height="115%" fo:margin-left="0cm"/>
    </style:style>
    <style:style style:name="T10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3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9" style:family="table-cell">
      <style:table-cell-properties fo:background-color="#00b050" style:vertical-align="top" fo:border-top="#000000 0.018cm solid" fo:border-bottom="#000000 0.018cm solid" fo:padding-left="0.185cm" fo:border-left="#000000 0.018cm solid" fo:padding-right="0.185cm" fo:border-right="#000000 0.026cm solid" fo:wrap-option="wrap"/>
    </style:style>
    <style:style style:name="P1040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0" style:family="table-row">
      <style:table-row-properties style:min-row-height="0.529cm" style:use-optimal-row-height="false"/>
    </style:style>
    <style:style style:name="Cell370" style:family="table-cell">
      <style:table-cell-properties style:vertical-align="top" fo:border-top="#000000 0.018cm solid" fo:border-bottom="#000000 0.026cm solid" fo:padding-left="0.185cm" fo:border-left="#000000 0.026cm solid" fo:padding-right="0.185cm" fo:border-right="#000000 0.018cm solid" fo:wrap-option="wrap"/>
    </style:style>
    <style:style style:name="P1041" style:family="paragraph" style:parent-style-name="NUMBERED_20_PARA">
      <style:paragraph-properties fo:text-indent="0cm" fo:line-height="115%" fo:margin-left="0cm"/>
    </style:style>
    <style:style style:name="T1041_1" style:family="text">
      <style:text-properties fo:color="#000000" style:font-name="Arial" fo:font-size="10pt" style:font-name-asian="Arial" style:font-size-asian="10pt" style:font-name-complex="Arial" style:font-size-complex="10pt" fo:language="en" fo:language-asian="ja" fo:language-complex="ar" fo:country="GB" fo:country-asian="JP" fo:country-complex="SA"/>
    </style:style>
    <style:style style:name="Cell371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1042" style:family="paragraph" style:parent-style-name="Normal">
      <style:paragraph-properties fo:line-height="115%"/>
    </style:style>
    <style:style style:name="T10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2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1043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3" style:family="table-cell">
      <style:table-cell-properties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1044" style:family="paragraph" style:parent-style-name="Normal">
      <style:paragraph-properties fo:line-height="115%"/>
    </style:style>
    <style:style style:name="T10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44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4" style:family="table-cell">
      <style:table-cell-properties fo:background-color="#00b050" style:vertical-align="top" fo:border-top="#000000 0.018cm solid" fo:border-bottom="#000000 0.026cm solid" fo:padding-left="0.185cm" fo:border-left="#000000 0.018cm solid" fo:padding-right="0.185cm" fo:border-right="#000000 0.026cm solid" fo:wrap-option="wrap"/>
    </style:style>
    <style:style style:name="P1045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S9" style:family="section" style:master-page-name="MasterPage8">
      <style:section-properties text:dont-balance-text-columns="false">
        <style:columns fo:column-count="0" fo:column-gap="1.249cm"/>
      </style:section-properties>
    </style:style>
    <style:style style:name="P1046" style:family="paragraph" style:parent-style-name="Heading_20_2" style:master-page-name="MasterPage8">
      <style:paragraph-properties fo:line-height="115%" fo:margin-bottom="0cm"/>
    </style:style>
    <style:style style:name="T1046_1" style:family="text"/>
    <style:style style:name="T1046_2" style:family="text"/>
    <style:style style:name="P1047" style:family="paragraph" style:parent-style-name="List_20_Paragraph">
      <style:paragraph-properties fo:text-align="justify" fo:line-height="107%"/>
    </style:style>
    <style:style style:name="T1047_1" style:family="text"/>
    <style:style style:name="P1048" style:family="paragraph" style:parent-style-name="Normal">
      <style:paragraph-properties fo:line-height="115%"/>
      <style:text-properties fo:font-weight="bold" style:font-weight-asian="bold" style:font-weight-complex="bold"/>
    </style:style>
    <style:style style:name="P1049" style:family="paragraph" style:parent-style-name="Heading_20_2">
      <style:paragraph-properties fo:line-height="115%" fo:margin-bottom="0cm"/>
    </style:style>
    <style:style style:name="T1049_1" style:family="text"/>
    <style:style style:name="T1049_2" style:family="text"/>
    <style:style style:name="P1050" style:family="paragraph" style:parent-style-name="List_20_Paragraph">
      <style:paragraph-properties fo:text-align="justify" fo:line-height="107%"/>
    </style:style>
    <style:style style:name="T1050_1" style:family="text"/>
    <style:style style:name="T1050_2" style:family="text"/>
    <style:style style:name="T1050_3" style:family="text"/>
    <style:style style:name="T1050_4" style:family="text"/>
    <style:style style:name="T1050_5" style:family="text"/>
    <style:style style:name="T1050_6" style:family="text"/>
    <style:style style:name="T1050_7" style:family="text"/>
    <style:style style:name="T1050_8" style:family="text"/>
    <style:style style:name="T1050_9" style:family="text"/>
    <style:style style:name="P1051" style:family="paragraph" style:parent-style-name="List_20_Paragraph">
      <style:paragraph-properties fo:text-align="justify" fo:line-height="115%"/>
    </style:style>
    <style:style style:name="T1051_1" style:family="text"/>
    <style:style style:name="P1052" style:family="paragraph" style:parent-style-name="List_20_Paragraph">
      <style:paragraph-properties fo:text-align="justify" fo:line-height="115%"/>
    </style:style>
    <style:style style:name="T1052_1" style:family="text"/>
    <style:style style:name="P1053" style:family="paragraph" style:parent-style-name="List_20_Paragraph">
      <style:paragraph-properties fo:text-align="justify" fo:line-height="115%"/>
    </style:style>
    <style:style style:name="T1053_1" style:family="text"/>
    <style:style style:name="P1054" style:family="paragraph" style:parent-style-name="List_20_Paragraph">
      <style:paragraph-properties fo:text-align="justify" fo:line-height="115%"/>
    </style:style>
    <style:style style:name="T1054_1" style:family="text"/>
    <style:style style:name="T1054_2" style:family="text"/>
    <style:style style:name="T1054_3" style:family="text"/>
    <style:style style:name="T1054_4" style:family="text"/>
    <style:style style:name="T1054_5" style:family="text"/>
    <style:style style:name="T1054_6" style:family="text"/>
    <style:style style:name="T1054_7" style:family="text"/>
    <style:style style:name="T1054_8" style:family="text"/>
    <style:style style:name="P1055" style:family="paragraph" style:parent-style-name="Normal">
      <style:paragraph-properties fo:text-align="justify" fo:line-height="115%"/>
    </style:style>
    <style:style style:name="P1056" style:family="paragraph" style:parent-style-name="List_20_Paragraph">
      <style:paragraph-properties fo:text-align="justify" fo:line-height="105%"/>
    </style:style>
    <style:style style:name="T1056_1" style:family="text"/>
    <style:style style:name="T1056_2" style:family="text"/>
    <style:style style:name="T1056_3" style:family="text"/>
    <style:style style:name="T1056_4" style:family="text"/>
    <style:style style:name="P1057" style:family="paragraph" style:parent-style-name="List_20_Paragraph">
      <style:paragraph-properties fo:line-height="115%"/>
    </style:style>
    <style:style style:name="T1057_1" style:family="text"/>
    <style:style style:name="P1058" style:family="paragraph" style:parent-style-name="List_20_Paragraph">
      <style:paragraph-properties fo:line-height="115%"/>
    </style:style>
    <style:style style:name="T1058_1" style:family="text"/>
    <style:style style:name="T1058_2" style:family="text"/>
    <style:style style:name="T1058_3" style:family="text"/>
    <style:style style:name="T1058_4" style:family="text"/>
    <style:style style:name="T1058_5" style:family="text"/>
    <style:style style:name="T1058_6" style:family="text"/>
    <style:style style:name="P1059" style:family="paragraph" style:parent-style-name="List_20_Paragraph">
      <style:paragraph-properties fo:line-height="115%"/>
    </style:style>
    <style:style style:name="T1059_1" style:family="text"/>
    <style:style style:name="T1059_2" style:family="text"/>
    <style:style style:name="T1059_3" style:family="text"/>
    <style:style style:name="T1059_4" style:family="text"/>
    <style:style style:name="T1059_5" style:family="text"/>
    <style:style style:name="T1059_6" style:family="text"/>
    <style:style style:name="T1059_7" style:family="text"/>
    <style:style style:name="T1059_8" style:family="text"/>
    <style:style style:name="T1059_9" style:family="text"/>
    <style:style style:name="T1059_10" style:family="text"/>
    <style:style style:name="T1059_11" style:family="text"/>
    <style:style style:name="T1059_12" style:family="text"/>
    <style:style style:name="T1059_13" style:family="text"/>
    <style:style style:name="T1059_14" style:family="text"/>
    <style:style style:name="T1059_15" style:family="text"/>
    <style:style style:name="T1059_16" style:family="text"/>
    <style:style style:name="T1059_17" style:family="text"/>
    <style:style style:name="T1059_18" style:family="text"/>
    <style:style style:name="T1059_19" style:family="text"/>
    <style:style style:name="T1059_20" style:family="text"/>
    <style:style style:name="T1059_21" style:family="text"/>
    <style:style style:name="T1059_22" style:family="text"/>
    <style:style style:name="T1059_23" style:family="text"/>
    <style:style style:name="T1059_24" style:family="text"/>
    <style:style style:name="T1059_25" style:family="text"/>
    <style:style style:name="T1059_26" style:family="text"/>
    <style:style style:name="T1059_27" style:family="text"/>
    <style:style style:name="T1059_28" style:family="text"/>
    <style:style style:name="T1059_29" style:family="text"/>
    <style:style style:name="T1059_30" style:family="text"/>
    <style:style style:name="T1059_31" style:family="text"/>
    <style:style style:name="T1059_32" style:family="text"/>
    <style:style style:name="T1059_33" style:family="text"/>
    <style:style style:name="T1059_34" style:family="text"/>
    <style:style style:name="T1059_35" style:family="text"/>
    <style:style style:name="T1059_36" style:family="text"/>
    <style:style style:name="T1059_37" style:family="text"/>
    <style:style style:name="T1059_38" style:family="text"/>
    <style:style style:name="T1059_39" style:family="text"/>
    <style:style style:name="T1059_40" style:family="text"/>
    <style:style style:name="T1059_41" style:family="text"/>
    <style:style style:name="T1059_42" style:family="text"/>
    <style:style style:name="T1059_43" style:family="text"/>
    <style:style style:name="T1059_44" style:family="text"/>
    <style:style style:name="T1059_45" style:family="text"/>
    <style:style style:name="T1059_46" style:family="text"/>
    <style:style style:name="T1059_47" style:family="text"/>
    <style:style style:name="T1059_48" style:family="text"/>
    <style:style style:name="P1060" style:family="paragraph" style:parent-style-name="Normal">
      <style:paragraph-properties fo:line-height="115%"/>
      <style:text-properties fo:font-weight="bold" style:font-weight-asian="bold" style:font-weight-complex="bold"/>
    </style:style>
    <style:style style:name="P1061" style:family="paragraph" style:parent-style-name="Heading_20_1">
      <style:paragraph-properties fo:line-height="115%"/>
    </style:style>
    <style:style style:name="T1061_1" style:family="text"/>
    <style:style style:name="P1062" style:family="paragraph" style:parent-style-name="List_20_Paragraph">
      <style:paragraph-properties fo:text-align="justify" fo:line-height="105%"/>
    </style:style>
    <style:style style:name="T1062_1" style:family="text"/>
    <style:style style:name="T1062_2" style:family="text">
      <style:text-properties style:font-name-asian="Arial" style:font-name-complex="Arial"/>
    </style:style>
    <style:style style:name="P1063" style:family="paragraph" style:parent-style-name="List_20_Paragraph">
      <style:paragraph-properties fo:text-align="justify" fo:line-height="105%" fo:margin-left="0.635cm"/>
      <style:text-properties style:font-name-asian="Arial" style:font-name-complex="Arial"/>
    </style:style>
    <style:style style:name="P1064" style:family="paragraph" style:parent-style-name="List_20_Paragraph">
      <style:paragraph-properties fo:text-align="justify" fo:line-height="105%"/>
      <style:text-properties style:font-name-asian="Arial" style:font-name-complex="Arial"/>
    </style:style>
    <style:style style:name="T1064_1" style:family="text">
      <style:text-properties style:font-name-asian="Arial" style:font-name-complex="Arial"/>
    </style:style>
    <style:style style:name="T1064_2" style:family="text">
      <style:text-properties style:font-name-asian="Arial" style:font-name-complex="Arial"/>
    </style:style>
    <style:style style:name="T1064_3" style:family="text">
      <style:text-properties style:font-name-asian="Arial" style:font-name-complex="Arial"/>
    </style:style>
    <style:style style:name="T1064_4" style:family="text">
      <style:text-properties style:font-name-asian="Arial" style:font-name-complex="Arial"/>
    </style:style>
    <style:style style:name="T1064_5" style:family="text">
      <style:text-properties style:font-name-asian="Arial" style:font-name-complex="Arial"/>
    </style:style>
    <style:style style:name="T1064_6" style:family="text">
      <style:text-properties style:font-name-asian="Arial" style:font-name-complex="Arial"/>
    </style:style>
    <style:style style:name="T1064_7" style:family="text">
      <style:text-properties style:font-name-asian="Arial" style:font-name-complex="Arial"/>
    </style:style>
    <style:style style:name="T1064_8" style:family="text">
      <style:text-properties style:font-name-asian="Arial" style:font-name-complex="Arial"/>
    </style:style>
    <style:style style:name="T1064_9" style:family="text">
      <style:text-properties style:font-name-asian="Arial" style:font-name-complex="Arial"/>
    </style:style>
    <style:style style:name="T1064_10" style:family="text">
      <style:text-properties style:font-name-asian="Arial" style:font-name-complex="Arial"/>
    </style:style>
    <style:style style:name="T1064_11" style:family="text">
      <style:text-properties style:font-name-asian="Arial" style:font-name-complex="Arial"/>
    </style:style>
    <style:style style:name="T1064_12" style:family="text">
      <style:text-properties style:font-name-asian="Arial" style:font-name-complex="Arial"/>
    </style:style>
    <style:style style:name="T1064_13" style:family="text">
      <style:text-properties style:font-name-asian="Arial" style:font-name-complex="Arial"/>
    </style:style>
    <style:style style:name="T1064_14" style:family="text">
      <style:text-properties style:font-name-asian="Arial" style:font-name-complex="Arial"/>
    </style:style>
    <style:style style:name="T1064_15" style:family="text">
      <style:text-properties style:font-name-asian="Arial" style:font-name-complex="Arial"/>
    </style:style>
    <style:style style:name="T1064_16" style:family="text">
      <style:text-properties style:font-name-asian="Arial" style:font-name-complex="Arial"/>
    </style:style>
    <style:style style:name="T1064_17" style:family="text">
      <style:text-properties style:font-name-asian="Arial" style:font-name-complex="Arial"/>
    </style:style>
    <style:style style:name="T1064_18" style:family="text">
      <style:text-properties style:font-name-asian="Arial" style:font-name-complex="Arial"/>
    </style:style>
    <style:style style:name="T1064_19" style:family="text">
      <style:text-properties style:font-name-asian="Arial" style:font-name-complex="Arial"/>
    </style:style>
    <style:style style:name="T1064_20" style:family="text">
      <style:text-properties style:font-name-asian="Arial" style:font-name-complex="Arial"/>
    </style:style>
    <style:style style:name="T1064_21" style:family="text">
      <style:text-properties style:font-name-asian="Arial" style:font-name-complex="Arial"/>
    </style:style>
    <style:style style:name="T1064_22" style:family="text">
      <style:text-properties style:font-name-asian="Arial" style:font-name-complex="Arial"/>
    </style:style>
    <style:style style:name="T1064_23" style:family="text">
      <style:text-properties style:font-name-asian="Arial" style:font-name-complex="Arial"/>
    </style:style>
    <style:style style:name="T1064_24" style:family="text">
      <style:text-properties style:font-name-asian="Arial" style:font-name-complex="Arial"/>
    </style:style>
    <style:style style:name="T1064_25" style:family="text">
      <style:text-properties style:font-name-asian="Arial" style:font-name-complex="Arial"/>
    </style:style>
    <style:style style:name="T1064_26" style:family="text">
      <style:text-properties style:font-name-asian="Arial" style:font-name-complex="Arial"/>
    </style:style>
    <style:style style:name="T1064_27" style:family="text">
      <style:text-properties style:font-name-asian="Arial" style:font-name-complex="Arial"/>
    </style:style>
    <style:style style:name="T1064_28" style:family="text">
      <style:text-properties style:font-name-asian="Arial" style:font-name-complex="Arial"/>
    </style:style>
    <style:style style:name="T1064_29" style:family="text">
      <style:text-properties style:font-name-asian="Arial" style:font-name-complex="Arial"/>
    </style:style>
    <style:style style:name="T1064_30" style:family="text">
      <style:text-properties style:font-name-asian="Arial" style:font-name-complex="Arial"/>
    </style:style>
    <style:style style:name="T1064_31" style:family="text">
      <style:text-properties style:font-name-asian="Arial" style:font-name-complex="Arial"/>
    </style:style>
    <style:style style:name="T1064_32" style:family="text">
      <style:text-properties style:font-name-asian="Arial" style:font-name-complex="Arial"/>
    </style:style>
    <style:style style:name="T1064_33" style:family="text">
      <style:text-properties style:font-name-asian="Arial" style:font-name-complex="Arial"/>
    </style:style>
    <style:style style:name="T1064_34" style:family="text">
      <style:text-properties style:font-name-asian="Arial" style:font-name-complex="Arial"/>
    </style:style>
    <style:style style:name="T1064_35" style:family="text">
      <style:text-properties style:font-name-asian="Arial" style:font-name-complex="Arial"/>
    </style:style>
    <style:style style:name="T1064_36" style:family="text">
      <style:text-properties style:font-name-asian="Arial" style:font-name-complex="Arial"/>
    </style:style>
    <style:style style:name="T1064_37" style:family="text">
      <style:text-properties style:font-name-asian="Arial" style:font-name-complex="Arial"/>
    </style:style>
    <style:style style:name="T1064_38" style:family="text">
      <style:text-properties style:font-name-asian="Arial" style:font-name-complex="Arial"/>
    </style:style>
    <style:style style:name="T1064_39" style:family="text">
      <style:text-properties style:font-name-asian="Arial" style:font-name-complex="Arial"/>
    </style:style>
    <style:style style:name="T1064_40" style:family="text">
      <style:text-properties style:font-name-asian="Arial" style:font-name-complex="Arial"/>
    </style:style>
    <style:style style:name="T1064_41" style:family="text">
      <style:text-properties style:font-name-asian="Arial" style:font-name-complex="Arial"/>
    </style:style>
    <style:style style:name="T1064_42" style:family="text">
      <style:text-properties style:font-name-asian="Arial" style:font-name-complex="Arial"/>
    </style:style>
    <style:style style:name="T1064_43" style:family="text">
      <style:text-properties style:font-name-asian="Arial" style:font-name-complex="Arial"/>
    </style:style>
    <style:style style:name="T1064_44" style:family="text">
      <style:text-properties style:font-name-asian="Arial" style:font-name-complex="Arial"/>
    </style:style>
    <style:style style:name="T1064_45" style:family="text">
      <style:text-properties style:font-name-asian="Arial" style:font-name-complex="Arial"/>
    </style:style>
    <style:style style:name="T1064_46" style:family="text">
      <style:text-properties style:font-name-asian="Arial" style:font-name-complex="Arial"/>
    </style:style>
    <style:style style:name="T1064_47" style:family="text">
      <style:text-properties style:font-name-asian="Arial" style:font-name-complex="Arial"/>
    </style:style>
    <style:style style:name="T1064_48" style:family="text">
      <style:text-properties style:font-name-asian="Arial" style:font-name-complex="Arial"/>
    </style:style>
    <style:style style:name="T1064_49" style:family="text">
      <style:text-properties style:font-name-asian="Arial" style:font-name-complex="Arial"/>
    </style:style>
    <style:style style:name="T1064_50" style:family="text">
      <style:text-properties style:font-name-asian="Arial" style:font-name-complex="Arial"/>
    </style:style>
    <style:style style:name="T1064_51" style:family="text">
      <style:text-properties style:font-name-asian="Arial" style:font-name-complex="Arial"/>
    </style:style>
    <style:style style:name="T1064_52" style:family="text">
      <style:text-properties style:font-name-asian="Arial" style:font-name-complex="Arial"/>
    </style:style>
    <style:style style:name="T1064_53" style:family="text">
      <style:text-properties style:font-name-asian="Arial" style:font-name-complex="Arial"/>
    </style:style>
    <style:style style:name="T1064_54" style:family="text">
      <style:text-properties style:font-name-asian="Arial" style:font-name-complex="Arial"/>
    </style:style>
    <style:style style:name="P1065" style:family="paragraph" style:parent-style-name="Normal">
      <style:paragraph-properties fo:text-align="justify" fo:line-height="105%"/>
      <style:text-properties style:font-name-asian="Arial" style:font-name-complex="Arial"/>
    </style:style>
    <style:style style:name="P1066" style:family="paragraph" style:parent-style-name="List_20_Paragraph">
      <style:paragraph-properties fo:text-align="justify" fo:line-height="105%"/>
    </style:style>
    <style:style style:name="T1066_1" style:family="text"/>
    <style:style style:name="T1066_2" style:family="text"/>
    <style:style style:name="T1066_3" style:family="text"/>
    <style:style style:name="T1066_4" style:family="text"/>
    <style:style style:name="T1066_5" style:family="text"/>
    <style:style style:name="T1066_6" style:family="text"/>
    <style:style style:name="T1066_7" style:family="text"/>
    <style:style style:name="P1067" style:family="paragraph" style:parent-style-name="List_20_Paragraph">
      <style:paragraph-properties fo:text-align="justify" fo:line-height="115%"/>
    </style:style>
    <style:style style:name="T1067_1" style:family="text"/>
    <style:style style:name="T1067_2" style:family="text"/>
    <style:style style:name="T1067_3" style:family="text"/>
    <style:style style:name="T1067_4" style:family="text"/>
    <style:style style:name="T1067_5" style:family="text"/>
    <style:style style:name="T1067_6" style:family="text"/>
    <style:style style:name="T1067_7" style:family="text"/>
    <style:style style:name="T1067_8" style:family="text"/>
    <style:style style:name="T1067_9" style:family="text"/>
    <style:style style:name="P1068" style:family="paragraph" style:parent-style-name="List_20_Paragraph">
      <style:paragraph-properties fo:text-align="justify" fo:line-height="115%"/>
    </style:style>
    <style:style style:name="T1068_1" style:family="text"/>
    <style:style style:name="T1068_2" style:family="text"/>
    <style:style style:name="T1068_3" style:family="text"/>
    <style:style style:name="T1068_4" style:family="text"/>
    <style:style style:name="T1068_5" style:family="text"/>
    <style:style style:name="T1068_6" style:family="text"/>
    <style:style style:name="P1069" style:family="paragraph" style:parent-style-name="List_20_Paragraph">
      <style:paragraph-properties fo:text-align="justify" fo:line-height="115%"/>
    </style:style>
    <style:style style:name="T1069_1" style:family="text"/>
    <style:style style:name="T1069_2" style:family="text"/>
    <style:style style:name="T1069_3" style:family="text"/>
    <style:style style:name="T1069_4" style:family="text"/>
    <style:style style:name="T1069_5" style:family="text"/>
    <style:style style:name="T1069_6" style:family="text"/>
    <style:style style:name="P1070" style:family="paragraph" style:parent-style-name="List_20_Paragraph">
      <style:paragraph-properties fo:text-align="justify" fo:line-height="115%"/>
    </style:style>
    <style:style style:name="T1070_1" style:family="text"/>
    <style:style style:name="T1070_2" style:family="text"/>
    <style:style style:name="P1071" style:family="paragraph" style:parent-style-name="Normal">
      <style:paragraph-properties fo:text-align="justify" fo:line-height="115%" fo:margin-left="0.635cm"/>
    </style:style>
    <style:style style:name="P1072" style:family="paragraph" style:parent-style-name="List_20_Paragraph">
      <style:paragraph-properties fo:text-align="justify" fo:line-height="107%"/>
    </style:style>
    <style:style style:name="T1072_1" style:family="text"/>
    <style:style style:name="T1072_2" style:family="text"/>
    <style:style style:name="T1072_3" style:family="text"/>
    <style:style style:name="T1072_4" style:family="text"/>
    <style:style style:name="T1072_5" style:family="text"/>
    <style:style style:name="T1072_6" style:family="text"/>
    <style:style style:name="T1072_7" style:family="text"/>
    <style:style style:name="T1072_8" style:family="text"/>
    <style:style style:name="P1073" style:family="paragraph" style:parent-style-name="List_20_Paragraph">
      <style:paragraph-properties fo:text-align="justify" fo:line-height="115%"/>
    </style:style>
    <style:style style:name="T1073_1" style:family="text"/>
    <style:style style:name="T1073_2" style:family="text"/>
    <style:style style:name="T1073_3" style:family="text"/>
    <style:style style:name="T1073_4" style:family="text"/>
    <style:style style:name="T1073_5" style:family="text"/>
    <style:style style:name="T1073_6" style:family="text"/>
    <style:style style:name="T1073_7" style:family="text"/>
    <style:style style:name="T1073_8" style:family="text"/>
    <style:style style:name="T1073_9" style:family="text"/>
    <style:style style:name="T1073_10" style:family="text"/>
    <style:style style:name="T1073_11" style:family="text"/>
    <style:style style:name="T1073_12" style:family="text"/>
    <style:style style:name="T1073_13" style:family="text"/>
    <style:style style:name="P1074" style:family="paragraph" style:parent-style-name="List_20_Paragraph">
      <style:paragraph-properties fo:text-align="justify" fo:line-height="115%"/>
    </style:style>
    <style:style style:name="T1074_1" style:family="text"/>
    <style:style style:name="P1075" style:family="paragraph" style:parent-style-name="List_20_Paragraph">
      <style:paragraph-properties fo:text-align="justify" fo:line-height="115%"/>
    </style:style>
    <style:style style:name="T1075_1" style:family="text"/>
    <style:style style:name="T1075_2" style:family="text"/>
    <style:style style:name="T1075_3" style:family="text"/>
    <style:style style:name="T1075_4" style:family="text"/>
    <style:style style:name="T1075_5" style:family="text"/>
    <style:style style:name="T1075_6" style:family="text"/>
    <style:style style:name="T1075_7" style:family="text"/>
    <style:style style:name="P1076" style:family="paragraph" style:parent-style-name="List_20_Paragraph">
      <style:paragraph-properties fo:text-align="justify" fo:line-height="115%"/>
    </style:style>
    <style:style style:name="T1076_1" style:family="text"/>
    <style:style style:name="T1076_2" style:family="text"/>
    <style:style style:name="T1076_3" style:family="text"/>
    <style:style style:name="T1076_4" style:family="text"/>
    <style:style style:name="P1077" style:family="paragraph" style:parent-style-name="List_20_Paragraph">
      <style:paragraph-properties fo:text-align="justify" fo:line-height="115%"/>
    </style:style>
    <style:style style:name="T1077_1" style:family="text"/>
    <style:style style:name="P1078" style:family="paragraph" style:parent-style-name="List_20_Paragraph">
      <style:paragraph-properties fo:text-align="justify" fo:line-height="115%"/>
    </style:style>
    <style:style style:name="T1078_1" style:family="text"/>
    <style:style style:name="T1078_2" style:family="text"/>
    <style:style style:name="T1078_3" style:family="text"/>
    <style:style style:name="T1078_4" style:family="text"/>
    <style:style style:name="P1079" style:family="paragraph" style:parent-style-name="List_20_Paragraph">
      <style:paragraph-properties fo:text-align="justify" fo:line-height="115%"/>
    </style:style>
    <style:style style:name="T1079_1" style:family="text"/>
    <style:style style:name="T1079_2" style:family="text"/>
    <style:style style:name="P1080" style:family="paragraph" style:parent-style-name="Normal">
      <style:paragraph-properties fo:text-align="justify" fo:line-height="115%" fo:margin-left="1.27cm"/>
    </style:style>
    <style:style style:name="P1081" style:family="paragraph" style:parent-style-name="List_20_Paragraph">
      <style:paragraph-properties fo:text-align="justify" fo:line-height="105%"/>
    </style:style>
    <style:style style:name="T1081_1" style:family="text"/>
    <style:style style:name="T1081_2" style:family="text"/>
    <style:style style:name="T1081_3" style:family="text"/>
    <style:style style:name="T1081_4" style:family="text"/>
    <style:style style:name="T1081_5" style:family="text"/>
    <style:style style:name="T1081_6" style:family="text"/>
    <style:style style:name="T1081_7" style:family="text"/>
    <style:style style:name="T1081_8" style:family="text"/>
    <style:style style:name="T1081_9" style:family="text"/>
    <style:style style:name="T1081_10" style:family="text"/>
    <style:style style:name="T1081_11" style:family="text"/>
    <style:style style:name="T1081_12" style:family="text"/>
    <style:style style:name="T1081_13" style:family="text"/>
    <style:style style:name="T1081_14" style:family="text"/>
    <style:style style:name="T1081_15" style:family="text"/>
    <style:style style:name="T1081_16" style:family="text"/>
    <style:style style:name="T1081_17" style:family="text"/>
    <style:style style:name="T1081_18" style:family="text"/>
    <style:style style:name="T1081_19" style:family="text"/>
    <style:style style:name="T1081_20" style:family="text"/>
    <style:style style:name="T1081_21" style:family="text"/>
    <style:style style:name="T1081_22" style:family="text"/>
    <style:style style:name="T1081_23" style:family="text"/>
    <style:style style:name="T1081_24" style:family="text"/>
    <style:style style:name="T1081_25" style:family="text"/>
    <style:style style:name="T1081_26" style:family="text"/>
    <style:style style:name="T1081_27" style:family="text"/>
    <style:style style:name="T1081_28" style:family="text"/>
    <style:style style:name="P1082" style:family="paragraph" style:parent-style-name="List_20_Paragraph">
      <style:paragraph-properties fo:text-align="justify" fo:line-height="105%" fo:margin-left="0.635cm"/>
    </style:style>
    <style:style style:name="P1083" style:family="paragraph" style:parent-style-name="List_20_Paragraph">
      <style:paragraph-properties fo:text-align="justify" fo:line-height="105%"/>
    </style:style>
    <style:style style:name="T1083_1" style:family="text"/>
    <style:style style:name="T1083_2" style:family="text"/>
    <style:style style:name="T1083_3" style:family="text"/>
    <style:style style:name="T1083_4" style:family="text"/>
    <style:style style:name="T1083_5" style:family="text"/>
    <style:style style:name="T1083_6" style:family="text"/>
    <style:style style:name="T1083_7" style:family="text"/>
    <style:style style:name="T1083_8" style:family="text"/>
    <style:style style:name="T1083_9" style:family="text"/>
    <style:style style:name="T1083_10" style:family="text"/>
    <style:style style:name="T1083_11" style:family="text"/>
    <style:style style:name="T1083_12" style:family="text"/>
    <style:style style:name="T1083_13" style:family="text"/>
    <style:style style:name="T1083_14" style:family="text"/>
    <style:style style:name="T1083_15" style:family="text"/>
    <style:style style:name="P1084" style:family="paragraph" style:parent-style-name="List_20_Paragraph">
      <style:paragraph-properties fo:text-align="justify" fo:line-height="115%"/>
    </style:style>
    <style:style style:name="T1084_1" style:family="text"/>
    <style:style style:name="T1084_2" style:family="text"/>
    <style:style style:name="T1084_3" style:family="text"/>
    <style:style style:name="T1084_4" style:family="text"/>
    <style:style style:name="T1084_5" style:family="text"/>
    <style:style style:name="T1084_6" style:family="text"/>
    <style:style style:name="T1084_7" style:family="text"/>
    <style:style style:name="T1084_8" style:family="text"/>
    <style:style style:name="T1084_9" style:family="text"/>
    <style:style style:name="T1084_10" style:family="text"/>
    <style:style style:name="T1084_11" style:family="text"/>
    <style:style style:name="T1084_12" style:family="text"/>
    <style:style style:name="T1084_13" style:family="text"/>
    <style:style style:name="T1084_14" style:family="text"/>
    <style:style style:name="T1084_15" style:family="text"/>
    <style:style style:name="T1084_16" style:family="text"/>
    <style:style style:name="T1084_17" style:family="text"/>
    <style:style style:name="T1084_18" style:family="text"/>
    <style:style style:name="T1084_19" style:family="text"/>
    <style:style style:name="T1084_20" style:family="text"/>
    <style:style style:name="T1084_21" style:family="text"/>
    <style:style style:name="T1084_22" style:family="text"/>
    <style:style style:name="T1084_23" style:family="text"/>
    <style:style style:name="T1084_24" style:family="text"/>
    <style:style style:name="P1085" style:family="paragraph" style:parent-style-name="List_20_Paragraph">
      <style:paragraph-properties fo:text-align="justify" fo:line-height="115%"/>
    </style:style>
    <style:style style:name="T1085_1" style:family="text"/>
    <style:style style:name="P1086" style:family="paragraph" style:parent-style-name="List_20_Paragraph">
      <style:paragraph-properties fo:text-align="justify" fo:line-height="115%"/>
    </style:style>
    <style:style style:name="T1086_1" style:family="text"/>
    <style:style style:name="T1086_2" style:family="text"/>
    <style:style style:name="T1086_3" style:family="text"/>
    <style:style style:name="T1086_4" style:family="text"/>
    <style:style style:name="T1086_5" style:family="text"/>
    <style:style style:name="P1087" style:family="paragraph" style:parent-style-name="Heading_20_1">
      <style:paragraph-properties fo:line-height="115%"/>
    </style:style>
    <style:style style:name="T1087_1" style:family="text"/>
    <style:style style:name="P1088" style:family="paragraph" style:parent-style-name="Normal">
      <style:paragraph-properties fo:line-height="115%"/>
    </style:style>
    <style:style style:name="P1089" style:family="paragraph" style:parent-style-name="Heading_20_unnumbered">
      <style:paragraph-properties fo:line-height="115%"/>
    </style:style>
    <style:style style:name="T1089_1" style:family="text"/>
    <style:style style:name="P1090" style:family="paragraph" style:parent-style-name="Normal">
      <style:paragraph-properties fo:line-height="115%"/>
    </style:style>
    <style:style style:name="T1090_1" style:family="text"/>
    <style:style style:name="T1090_2" style:family="text"/>
    <style:style style:name="T1090_3" style:family="text"/>
    <style:style style:name="P1091" style:family="paragraph" style:parent-style-name="Normal">
      <style:paragraph-properties fo:line-height="115%"/>
    </style:style>
    <style:style style:name="P1092" style:family="paragraph" style:parent-style-name="Normal">
      <style:paragraph-properties fo:line-height="115%"/>
    </style:style>
    <style:style style:name="T1092_1" style:family="text"/>
    <style:style style:name="P1093" style:family="paragraph" style:parent-style-name="List_20_Paragraph">
      <style:paragraph-properties fo:line-height="115%"/>
    </style:style>
    <style:style style:name="T1093_1" style:family="text"/>
    <style:style style:name="T1093_2" style:family="text"/>
    <style:style style:name="T1093_3" style:family="text"/>
    <style:style style:name="T1093_4" style:family="text"/>
    <style:style style:name="P1094" style:family="paragraph" style:parent-style-name="List_20_Paragraph">
      <style:paragraph-properties fo:line-height="115%"/>
    </style:style>
    <style:style style:name="T1094_1" style:family="text"/>
    <style:style style:name="T1094_2" style:family="text"/>
    <style:style style:name="T1094_3" style:family="text"/>
    <style:style style:name="T1094_4" style:family="text"/>
    <style:style style:name="T1094_5" style:family="text"/>
    <style:style style:name="T1094_6" style:family="text"/>
    <style:style style:name="T1094_7" style:family="text"/>
    <style:style style:name="P1095" style:family="paragraph" style:parent-style-name="List_20_Paragraph">
      <style:paragraph-properties fo:line-height="115%"/>
    </style:style>
    <style:style style:name="T1095_1" style:family="text"/>
    <style:style style:name="T1095_2" style:family="text"/>
    <style:style style:name="T1095_3" style:family="text"/>
    <style:style style:name="T1095_4" style:family="text"/>
    <style:style style:name="T1095_5" style:family="text"/>
    <style:style style:name="T1095_6" style:family="text"/>
    <style:style style:name="P1096" style:family="paragraph" style:parent-style-name="Normal">
      <style:paragraph-properties fo:line-height="115%"/>
    </style:style>
    <style:style style:name="T1096_1" style:family="text"/>
    <style:style style:name="T1096_2" style:family="text"/>
    <style:style style:name="P1097" style:family="paragraph" style:parent-style-name="Heading_20_4">
      <style:paragraph-properties fo:line-height="115%" fo:margin-bottom="0cm"/>
    </style:style>
    <style:style style:name="T1097_1" style:family="text"/>
    <style:style style:name="P1098" style:family="paragraph" style:parent-style-name="Normal">
      <style:paragraph-properties fo:line-height="115%"/>
    </style:style>
    <style:style style:name="T1098_1" style:family="text"/>
    <style:style style:name="T1098_2" style:family="text"/>
    <style:style style:name="T1098_3" style:family="text"/>
    <style:style style:name="T1098_4" style:family="text"/>
    <style:style style:name="P1099" style:family="paragraph" style:parent-style-name="List_20_Paragraph">
      <style:paragraph-properties fo:line-height="115%"/>
    </style:style>
    <style:style style:name="T1099_1" style:family="text"/>
    <style:style style:name="P1100" style:family="paragraph" style:parent-style-name="List_20_Paragraph">
      <style:paragraph-properties fo:line-height="115%"/>
    </style:style>
    <style:style style:name="T1100_1" style:family="text"/>
    <style:style style:name="T1100_2" style:family="text"/>
    <style:style style:name="P1101" style:family="paragraph" style:parent-style-name="Normal">
      <style:paragraph-properties fo:line-height="115%"/>
    </style:style>
    <style:style style:name="P1102" style:family="paragraph" style:parent-style-name="Normal">
      <style:paragraph-properties fo:line-height="115%"/>
    </style:style>
    <style:style style:name="T1102_1" style:family="text"/>
    <style:style style:name="T1102_2" style:family="text"/>
    <style:style style:name="T1102_3" style:family="text"/>
    <style:style style:name="P1103" style:family="paragraph" style:parent-style-name="List_20_Paragraph">
      <style:paragraph-properties fo:line-height="115%"/>
    </style:style>
    <style:style style:name="T1103_1" style:family="text"/>
    <style:style style:name="T1103_2" style:family="text"/>
    <style:style style:name="T1103_3" style:family="text"/>
    <style:style style:name="P1104" style:family="paragraph" style:parent-style-name="List_20_Paragraph">
      <style:paragraph-properties fo:line-height="115%"/>
    </style:style>
    <style:style style:name="T1104_1" style:family="text"/>
    <style:style style:name="T1104_2" style:family="text"/>
    <style:style style:name="T1104_3" style:family="text"/>
    <style:style style:name="P1105" style:family="paragraph" style:parent-style-name="Normal">
      <style:paragraph-properties fo:line-height="115%"/>
    </style:style>
    <style:style style:name="P1106" style:family="paragraph" style:parent-style-name="Normal">
      <style:paragraph-properties fo:line-height="115%"/>
    </style:style>
    <style:style style:name="T1106_1" style:family="text"/>
    <style:style style:name="T1106_2" style:family="text"/>
    <style:style style:name="T1106_3" style:family="text"/>
    <style:style style:name="T1106_4" style:family="text"/>
    <style:style style:name="T1106_5" style:family="text"/>
    <style:style style:name="T1106_6" style:family="text"/>
    <style:style style:name="T1106_7" style:family="text"/>
    <style:style style:name="P1107" style:family="paragraph" style:parent-style-name="List_20_Paragraph">
      <style:paragraph-properties fo:line-height="115%"/>
    </style:style>
    <style:style style:name="T1107_1" style:family="text"/>
    <style:style style:name="P1108" style:family="paragraph" style:parent-style-name="List_20_Paragraph">
      <style:paragraph-properties fo:line-height="115%"/>
    </style:style>
    <style:style style:name="T1108_1" style:family="text"/>
    <style:style style:name="P1109" style:family="paragraph" style:parent-style-name="List_20_Paragraph">
      <style:paragraph-properties fo:line-height="115%"/>
    </style:style>
    <style:style style:name="T1109_1" style:family="text"/>
    <style:style style:name="P1110" style:family="paragraph" style:parent-style-name="List_20_Paragraph">
      <style:paragraph-properties fo:line-height="115%"/>
    </style:style>
    <style:style style:name="T1110_1" style:family="text"/>
    <style:style style:name="T1110_2" style:family="text"/>
    <style:style style:name="T1110_3" style:family="text"/>
    <style:style style:name="T1110_4" style:family="text"/>
    <style:style style:name="T1110_5" style:family="text"/>
    <style:style style:name="T1110_6" style:family="text"/>
    <style:style style:name="P1111" style:family="paragraph" style:parent-style-name="List_20_Paragraph">
      <style:paragraph-properties fo:line-height="115%"/>
    </style:style>
    <style:style style:name="T1111_1" style:family="text"/>
    <style:style style:name="P1112" style:family="paragraph" style:parent-style-name="Normal">
      <style:paragraph-properties fo:line-height="115%"/>
    </style:style>
    <style:style style:name="P1113" style:family="paragraph" style:parent-style-name="Normal">
      <style:paragraph-properties fo:line-height="115%"/>
    </style:style>
    <style:style style:name="T1113_1" style:family="text"/>
    <style:style style:name="T1113_2" style:family="text"/>
    <style:style style:name="T1113_3" style:family="text"/>
    <style:style style:name="T1113_4" style:family="text"/>
    <style:style style:name="P1114" style:family="paragraph" style:parent-style-name="List_20_Paragraph">
      <style:paragraph-properties fo:line-height="115%"/>
    </style:style>
    <style:style style:name="T1114_1" style:family="text"/>
    <style:style style:name="T1114_2" style:family="text"/>
    <style:style style:name="P1115" style:family="paragraph" style:parent-style-name="List_20_Paragraph">
      <style:paragraph-properties fo:line-height="115%"/>
    </style:style>
    <style:style style:name="T1115_1" style:family="text"/>
    <style:style style:name="T1115_2" style:family="text"/>
    <style:style style:name="T1115_3" style:family="text"/>
    <style:style style:name="T1115_4" style:family="text"/>
    <style:style style:name="P1116" style:family="paragraph" style:parent-style-name="List_20_Paragraph">
      <style:paragraph-properties fo:line-height="115%"/>
    </style:style>
    <style:style style:name="T1116_1" style:family="text"/>
    <style:style style:name="T1116_2" style:family="text"/>
    <style:style style:name="T1116_3" style:family="text"/>
    <style:style style:name="T1116_4" style:family="text"/>
    <style:style style:name="T1116_5" style:family="text"/>
    <style:style style:name="T1116_6" style:family="text"/>
    <style:style style:name="T1116_7" style:family="text"/>
    <style:style style:name="T1116_8" style:family="text"/>
    <style:style style:name="T1116_9" style:family="text"/>
    <style:style style:name="T1116_10" style:family="text"/>
    <style:style style:name="T1116_11" style:family="text"/>
    <style:style style:name="T1116_12" style:family="text"/>
    <style:style style:name="P1117" style:family="paragraph" style:parent-style-name="Normal">
      <style:paragraph-properties fo:line-height="115%"/>
    </style:style>
    <style:style style:name="P1118" style:family="paragraph" style:parent-style-name="Normal">
      <style:paragraph-properties fo:line-height="115%"/>
    </style:style>
    <style:style style:name="T1118_1" style:family="text"/>
    <style:style style:name="T1118_2" style:family="text"/>
    <style:style style:name="T1118_3" style:family="text"/>
    <style:style style:name="P1119" style:family="paragraph" style:parent-style-name="List_20_Paragraph">
      <style:paragraph-properties fo:line-height="115%"/>
    </style:style>
    <style:style style:name="T1119_1" style:family="text"/>
    <style:style style:name="T1119_2" style:family="text"/>
    <style:style style:name="T1119_3" style:family="text"/>
    <style:style style:name="T1119_4" style:family="text"/>
    <style:style style:name="P1120" style:family="paragraph" style:parent-style-name="List_20_Paragraph">
      <style:paragraph-properties fo:line-height="115%"/>
    </style:style>
    <style:style style:name="T1120_1" style:family="text"/>
    <style:style style:name="T1120_2" style:family="text"/>
    <style:style style:name="T1120_3" style:family="text"/>
    <style:style style:name="T1120_4" style:family="text"/>
    <style:style style:name="P1121" style:family="paragraph" style:parent-style-name="List_20_Paragraph">
      <style:paragraph-properties fo:line-height="115%"/>
    </style:style>
    <style:style style:name="T1121_1" style:family="text"/>
    <style:style style:name="T1121_2" style:family="text"/>
    <style:style style:name="T1121_3" style:family="text"/>
    <style:style style:name="T1121_4" style:family="text"/>
    <style:style style:name="P1122" style:family="paragraph" style:parent-style-name="List_20_Paragraph">
      <style:paragraph-properties fo:line-height="115%"/>
    </style:style>
    <style:style style:name="T1122_1" style:family="text"/>
    <style:style style:name="T1122_2" style:family="text"/>
    <style:style style:name="P1123" style:family="paragraph" style:parent-style-name="Normal">
      <style:paragraph-properties fo:line-height="115%" fo:margin-left="0.635cm"/>
    </style:style>
    <style:style style:name="P1124" style:family="paragraph" style:parent-style-name="Normal">
      <style:paragraph-properties fo:break-before="page" fo:line-height="115%"/>
    </style:style>
    <style:style style:name="S10" style:family="section" style:master-page-name="MasterPage9">
      <style:section-properties text:dont-balance-text-columns="false">
        <style:columns fo:column-count="0" fo:column-gap="1.249cm"/>
      </style:section-properties>
    </style:style>
    <style:style style:name="P1125" style:family="paragraph" style:parent-style-name="Heading_20_1" style:master-page-name="MasterPage9">
      <style:paragraph-properties fo:line-height="115%"/>
    </style:style>
    <style:style style:name="T1125_1" style:family="text"/>
    <style:style style:name="T1125_2" style:family="text">
      <style:text-properties style:font-name-asian="Arial" style:font-weight-complex="bold"/>
    </style:style>
    <style:style style:name="T1125_3" style:family="text">
      <style:text-properties style:font-name-asian="Arial" style:font-weight-complex="bold"/>
    </style:style>
    <style:style style:name="T1125_4" style:family="text" style:parent-style-name="Heading_20_1">
      <style:text-properties style:font-name-asian="Arial" style:font-weight-complex="bold"/>
    </style:style>
    <style:style style:name="P1126" style:family="paragraph" style:parent-style-name="Footnote_20_text"/>
    <style:style style:name="T1126_1" style:family="text"/>
    <style:style style:name="T1126_2" style:family="text"/>
    <style:style style:name="T1126_3" style:family="text"/>
    <style:style style:name="Table17" style:family="table">
      <style:table-properties table:align="left" style:width="18.433cm" fo:margin-left="0cm"/>
    </style:style>
    <style:style style:name="Column55" style:family="table-column">
      <style:table-column-properties style:column-width="2.856cm"/>
    </style:style>
    <style:style style:name="Column56" style:family="table-column">
      <style:table-column-properties style:column-width="4.382cm"/>
    </style:style>
    <style:style style:name="Column57" style:family="table-column">
      <style:table-column-properties style:column-width="2.42cm"/>
    </style:style>
    <style:style style:name="Column58" style:family="table-column">
      <style:table-column-properties style:column-width="4.773cm"/>
    </style:style>
    <style:style style:name="Column59" style:family="table-column">
      <style:table-column-properties style:column-width="4.002cm"/>
    </style:style>
    <style:style style:name="Row101" style:family="table-row">
      <style:table-row-properties style:min-row-height="0.529cm"/>
    </style:style>
    <style:style style:name="Cell375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27" style:family="paragraph" style:parent-style-name="Normal">
      <style:paragraph-properties fo:line-height="115%"/>
    </style:style>
    <style:style style:name="T1127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6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28" style:family="paragraph" style:parent-style-name="Normal">
      <style:paragraph-properties fo:line-height="115%"/>
    </style:style>
    <style:style style:name="T1128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T1128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29" style:family="paragraph" style:parent-style-name="Normal">
      <style:paragraph-properties fo:line-height="115%"/>
    </style:style>
    <style:style style:name="T1129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29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normal"/>
    </style:style>
    <style:style style:name="Cell37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0" style:family="paragraph" style:parent-style-name="Normal">
      <style:paragraph-properties fo:line-height="115%"/>
    </style:style>
    <style:style style:name="T1130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0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0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0_4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0_5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0_6" style:family="text" style:parent-style-name="Normal">
      <style:text-properties fo:color="#ffffff" fo:font-size="10pt" style:font-name-asian="Arial" style:font-size-asian="10pt" style:font-name-complex="Arial" style:font-size-complex="10pt" fo:font-weight="bold" style:font-weight-asian="bold"/>
    </style:style>
    <style:style style:name="P1131" style:family="paragraph" style:parent-style-name="Footnote_20_text"/>
    <style:style style:name="T1131_1" style:family="text"/>
    <style:style style:name="Cell37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2" style:family="paragraph" style:parent-style-name="Normal">
      <style:paragraph-properties fo:line-height="115%"/>
    </style:style>
    <style:style style:name="T1132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2_2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2_3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32_4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2" style:family="table-row">
      <style:table-row-properties style:min-row-height="0.529cm"/>
    </style:style>
    <style:style style:name="Cell38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3" style:family="paragraph" style:parent-style-name="Normal">
      <style:paragraph-properties fo:line-height="115%"/>
    </style:style>
    <style:style style:name="T11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T113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8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4" style:family="paragraph" style:parent-style-name="Normal">
      <style:paragraph-properties fo:line-height="115%"/>
    </style:style>
    <style:style style:name="T11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5" style:family="paragraph" style:parent-style-name="Normal">
      <style:paragraph-properties fo:line-height="115%"/>
    </style:style>
    <style:style style:name="T11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36" style:family="paragraph" style:parent-style-name="Normal">
      <style:paragraph-properties fo:line-height="115%"/>
    </style:style>
    <style:style style:name="T11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37" style:family="paragraph" style:parent-style-name="Normal">
      <style:paragraph-properties fo:line-height="115%"/>
    </style:style>
    <style:style style:name="T11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38" style:family="paragraph" style:parent-style-name="Normal">
      <style:paragraph-properties fo:line-height="115%"/>
    </style:style>
    <style:style style:name="T11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39" style:family="paragraph" style:parent-style-name="Normal">
      <style:paragraph-properties fo:line-height="115%"/>
    </style:style>
    <style:style style:name="T11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3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40" style:family="paragraph" style:parent-style-name="Normal">
      <style:paragraph-properties fo:line-height="115%"/>
    </style:style>
    <style:style style:name="T11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1" style:family="paragraph" style:parent-style-name="Normal">
      <style:paragraph-properties fo:line-height="115%"/>
    </style:style>
    <style:style style:name="T11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1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42" style:family="paragraph" style:parent-style-name="Normal">
      <style:paragraph-properties fo:line-height="115%"/>
    </style:style>
    <style:style style:name="T11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3" style:family="table-row">
      <style:table-row-properties style:min-row-height="0.529cm"/>
    </style:style>
    <style:style style:name="Cell38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3" style:family="paragraph" style:parent-style-name="Normal">
      <style:paragraph-properties fo:line-height="115%"/>
    </style:style>
    <style:style style:name="T11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T114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8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4" style:family="paragraph" style:parent-style-name="Normal">
      <style:paragraph-properties fo:line-height="115%"/>
    </style:style>
    <style:style style:name="T11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5" style:family="paragraph" style:parent-style-name="Normal">
      <style:paragraph-properties fo:line-height="115%"/>
    </style:style>
    <style:style style:name="T11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46" style:family="paragraph" style:parent-style-name="Normal">
      <style:paragraph-properties fo:line-height="115%"/>
    </style:style>
    <style:style style:name="T114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6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47" style:family="paragraph" style:parent-style-name="Normal">
      <style:paragraph-properties fo:line-height="115%"/>
    </style:style>
    <style:style style:name="T11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48" style:family="paragraph" style:parent-style-name="Normal">
      <style:paragraph-properties fo:line-height="115%"/>
    </style:style>
    <style:style style:name="T11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48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49" style:family="paragraph" style:parent-style-name="Normal">
      <style:paragraph-properties fo:line-height="115%"/>
    </style:style>
    <style:style style:name="T11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0" style:family="paragraph" style:parent-style-name="Normal">
      <style:paragraph-properties fo:line-height="115%"/>
    </style:style>
    <style:style style:name="T11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1" style:family="paragraph" style:parent-style-name="Normal">
      <style:paragraph-properties fo:line-height="115%"/>
    </style:style>
    <style:style style:name="T11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4" style:family="table-row">
      <style:table-row-properties style:min-row-height="0.529cm"/>
    </style:style>
    <style:style style:name="Cell39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2" style:family="paragraph" style:parent-style-name="Normal">
      <style:paragraph-properties fo:line-height="115%"/>
    </style:style>
    <style:style style:name="T11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9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3" style:family="paragraph" style:parent-style-name="Normal">
      <style:paragraph-properties fo:line-height="115%"/>
    </style:style>
    <style:style style:name="T11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4" style:family="paragraph" style:parent-style-name="Normal">
      <style:paragraph-properties fo:line-height="115%"/>
    </style:style>
    <style:style style:name="T11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55" style:family="paragraph" style:parent-style-name="Normal">
      <style:paragraph-properties fo:line-height="115%"/>
    </style:style>
    <style:style style:name="T115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5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6" style:family="paragraph" style:parent-style-name="Normal">
      <style:paragraph-properties fo:line-height="115%"/>
    </style:style>
    <style:style style:name="T115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6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7" style:family="paragraph" style:parent-style-name="Normal">
      <style:paragraph-properties fo:line-height="115%"/>
    </style:style>
    <style:style style:name="T115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8" style:family="paragraph" style:parent-style-name="Normal">
      <style:paragraph-properties fo:line-height="115%"/>
    </style:style>
    <style:style style:name="T115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59" style:family="paragraph" style:parent-style-name="Normal">
      <style:paragraph-properties fo:line-height="115%"/>
    </style:style>
    <style:style style:name="T115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59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0" style:family="paragraph" style:parent-style-name="Normal">
      <style:paragraph-properties fo:line-height="115%"/>
    </style:style>
    <style:style style:name="T116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1" style:family="paragraph" style:parent-style-name="Normal">
      <style:paragraph-properties fo:line-height="115%"/>
    </style:style>
    <style:style style:name="T116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2" style:family="paragraph" style:parent-style-name="Normal">
      <style:paragraph-properties fo:line-height="115%"/>
    </style:style>
    <style:style style:name="T11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5" style:family="table-row">
      <style:table-row-properties style:min-row-height="0.529cm"/>
    </style:style>
    <style:style style:name="Cell39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3" style:family="paragraph" style:parent-style-name="Normal">
      <style:paragraph-properties fo:line-height="115%"/>
    </style:style>
    <style:style style:name="T11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3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4" style:family="paragraph" style:parent-style-name="Normal">
      <style:paragraph-properties fo:line-height="115%"/>
    </style:style>
    <style:style style:name="T11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5" style:family="paragraph" style:parent-style-name="Normal">
      <style:paragraph-properties fo:line-height="115%"/>
    </style:style>
    <style:style style:name="T11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66" style:family="paragraph" style:parent-style-name="Normal">
      <style:paragraph-properties fo:line-height="115%"/>
    </style:style>
    <style:style style:name="T11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6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7" style:family="paragraph" style:parent-style-name="Normal">
      <style:paragraph-properties fo:line-height="115%"/>
    </style:style>
    <style:style style:name="T11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67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8" style:family="paragraph" style:parent-style-name="Normal">
      <style:paragraph-properties fo:line-height="115%"/>
    </style:style>
    <style:style style:name="T11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69" style:family="paragraph" style:parent-style-name="Normal">
      <style:paragraph-properties fo:line-height="115%"/>
    </style:style>
    <style:style style:name="T11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0" style:family="paragraph" style:parent-style-name="Normal">
      <style:paragraph-properties fo:line-height="115%"/>
    </style:style>
    <style:style style:name="T11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9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1" style:family="paragraph" style:parent-style-name="Normal">
      <style:paragraph-properties fo:line-height="115%"/>
    </style:style>
    <style:style style:name="T11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6" style:family="table-row">
      <style:table-row-properties style:min-row-height="0.529cm"/>
    </style:style>
    <style:style style:name="Cell40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2" style:family="paragraph" style:parent-style-name="Normal">
      <style:paragraph-properties fo:line-height="115%"/>
    </style:style>
    <style:style style:name="T11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T117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3" style:family="paragraph" style:parent-style-name="Normal">
      <style:paragraph-properties fo:line-height="115%"/>
    </style:style>
    <style:style style:name="T11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4" style:family="paragraph" style:parent-style-name="Normal">
      <style:paragraph-properties fo:line-height="115%"/>
    </style:style>
    <style:style style:name="T117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75" style:family="paragraph" style:parent-style-name="Normal">
      <style:paragraph-properties fo:line-height="115%"/>
    </style:style>
    <style:style style:name="T11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6" style:family="paragraph" style:parent-style-name="Normal">
      <style:paragraph-properties fo:line-height="115%"/>
    </style:style>
    <style:style style:name="T11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7" style:family="paragraph" style:parent-style-name="Normal">
      <style:paragraph-properties fo:line-height="115%"/>
    </style:style>
    <style:style style:name="T11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8" style:family="paragraph" style:parent-style-name="Normal">
      <style:paragraph-properties fo:line-height="115%"/>
    </style:style>
    <style:style style:name="T11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79" style:family="paragraph" style:parent-style-name="Normal">
      <style:paragraph-properties fo:line-height="115%"/>
    </style:style>
    <style:style style:name="T117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7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0" style:family="paragraph" style:parent-style-name="Normal">
      <style:paragraph-properties fo:line-height="115%"/>
    </style:style>
    <style:style style:name="T11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0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1" style:family="paragraph" style:parent-style-name="Normal">
      <style:paragraph-properties fo:line-height="115%"/>
    </style:style>
    <style:style style:name="T118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7" style:family="table-row">
      <style:table-row-properties style:min-row-height="0.529cm"/>
    </style:style>
    <style:style style:name="Cell40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2" style:family="paragraph" style:parent-style-name="Normal">
      <style:paragraph-properties fo:line-height="115%"/>
    </style:style>
    <style:style style:name="T11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0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3" style:family="paragraph" style:parent-style-name="Normal">
      <style:paragraph-properties fo:line-height="115%"/>
    </style:style>
    <style:style style:name="T11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4" style:family="paragraph" style:parent-style-name="Normal">
      <style:paragraph-properties fo:line-height="115%"/>
    </style:style>
    <style:style style:name="T118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85" style:family="paragraph" style:parent-style-name="Normal">
      <style:paragraph-properties fo:line-height="115%"/>
    </style:style>
    <style:style style:name="T11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8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6" style:family="paragraph" style:parent-style-name="Normal">
      <style:paragraph-properties fo:line-height="115%"/>
    </style:style>
    <style:style style:name="T11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7" style:family="paragraph" style:parent-style-name="Normal">
      <style:paragraph-properties fo:line-height="115%"/>
    </style:style>
    <style:style style:name="T11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8" style:family="paragraph" style:parent-style-name="Normal">
      <style:paragraph-properties fo:line-height="115%"/>
    </style:style>
    <style:style style:name="T11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89" style:family="paragraph" style:parent-style-name="Normal">
      <style:paragraph-properties fo:line-height="115%"/>
    </style:style>
    <style:style style:name="T11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0" style:family="paragraph" style:parent-style-name="Normal">
      <style:paragraph-properties fo:line-height="115%"/>
    </style:style>
    <style:style style:name="T11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1" style:family="paragraph" style:parent-style-name="Normal">
      <style:paragraph-properties fo:line-height="115%"/>
    </style:style>
    <style:style style:name="T11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8" style:family="table-row">
      <style:table-row-properties style:min-row-height="0.529cm"/>
    </style:style>
    <style:style style:name="Cell41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2" style:family="paragraph" style:parent-style-name="Normal">
      <style:paragraph-properties fo:line-height="115%"/>
    </style:style>
    <style:style style:name="T11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3" style:family="paragraph" style:parent-style-name="Normal">
      <style:paragraph-properties fo:line-height="115%"/>
    </style:style>
    <style:style style:name="T11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4" style:family="paragraph" style:parent-style-name="Normal">
      <style:paragraph-properties fo:line-height="115%"/>
    </style:style>
    <style:style style:name="T11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195" style:family="paragraph" style:parent-style-name="Normal">
      <style:paragraph-properties fo:line-height="115%"/>
    </style:style>
    <style:style style:name="T11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19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6" style:family="paragraph" style:parent-style-name="Normal">
      <style:paragraph-properties fo:line-height="115%"/>
    </style:style>
    <style:style style:name="T11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7" style:family="paragraph" style:parent-style-name="Normal">
      <style:paragraph-properties fo:line-height="115%"/>
    </style:style>
    <style:style style:name="T11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8" style:family="paragraph" style:parent-style-name="Normal">
      <style:paragraph-properties fo:line-height="115%"/>
    </style:style>
    <style:style style:name="T119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199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0" style:family="paragraph" style:parent-style-name="Normal">
      <style:paragraph-properties fo:line-height="115%"/>
    </style:style>
    <style:style style:name="T120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1" style:family="paragraph" style:parent-style-name="Normal">
      <style:paragraph-properties fo:line-height="115%"/>
    </style:style>
    <style:style style:name="T12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9" style:family="table-row">
      <style:table-row-properties style:min-row-height="0.529cm"/>
    </style:style>
    <style:style style:name="Cell41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2" style:family="paragraph" style:parent-style-name="Normal">
      <style:paragraph-properties fo:line-height="115%"/>
    </style:style>
    <style:style style:name="T120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3" style:family="paragraph" style:parent-style-name="Normal">
      <style:paragraph-properties fo:line-height="115%"/>
    </style:style>
    <style:style style:name="T12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4" style:family="paragraph" style:parent-style-name="Normal">
      <style:paragraph-properties fo:line-height="115%"/>
    </style:style>
    <style:style style:name="T120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05" style:family="paragraph" style:parent-style-name="Normal">
      <style:paragraph-properties fo:line-height="115%"/>
    </style:style>
    <style:style style:name="T12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6" style:family="paragraph" style:parent-style-name="Normal">
      <style:paragraph-properties fo:line-height="115%"/>
    </style:style>
    <style:style style:name="T120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7" style:family="paragraph" style:parent-style-name="Normal">
      <style:paragraph-properties fo:line-height="115%"/>
    </style:style>
    <style:style style:name="T12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0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8" style:family="paragraph" style:parent-style-name="Normal">
      <style:paragraph-properties fo:line-height="115%"/>
    </style:style>
    <style:style style:name="T12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09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0" style:family="paragraph" style:parent-style-name="Normal">
      <style:paragraph-properties fo:line-height="115%"/>
    </style:style>
    <style:style style:name="T12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0" style:family="table-row">
      <style:table-row-properties style:min-row-height="0.529cm"/>
    </style:style>
    <style:style style:name="Cell42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1" style:family="paragraph" style:parent-style-name="Normal">
      <style:paragraph-properties fo:line-height="115%"/>
    </style:style>
    <style:style style:name="T12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2" style:family="paragraph" style:parent-style-name="Normal">
      <style:paragraph-properties fo:line-height="115%"/>
    </style:style>
    <style:style style:name="T12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3" style:family="paragraph" style:parent-style-name="Normal">
      <style:paragraph-properties fo:line-height="115%"/>
    </style:style>
    <style:style style:name="T12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4" style:family="paragraph" style:parent-style-name="Normal">
      <style:paragraph-properties fo:line-height="115%"/>
    </style:style>
    <style:style style:name="T12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4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5" style:family="paragraph" style:parent-style-name="Normal">
      <style:paragraph-properties fo:line-height="115%"/>
    </style:style>
    <style:style style:name="T12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6" style:family="paragraph" style:parent-style-name="Normal">
      <style:paragraph-properties fo:line-height="115%"/>
    </style:style>
    <style:style style:name="T12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7" style:family="paragraph" style:parent-style-name="Normal">
      <style:paragraph-properties fo:line-height="115%"/>
    </style:style>
    <style:style style:name="T12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1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18" style:family="paragraph" style:parent-style-name="Normal">
      <style:paragraph-properties fo:line-height="115%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19" style:family="paragraph" style:parent-style-name="Normal">
      <style:paragraph-properties fo:line-height="115%"/>
    </style:style>
    <style:style style:name="T121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0" style:family="paragraph" style:parent-style-name="Normal">
      <style:paragraph-properties fo:line-height="115%"/>
    </style:style>
    <style:style style:name="T12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1" style:family="table-row">
      <style:table-row-properties style:min-row-height="0.529cm"/>
    </style:style>
    <style:style style:name="Cell42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1" style:family="paragraph" style:parent-style-name="Normal">
      <style:paragraph-properties fo:line-height="115%"/>
    </style:style>
    <style:style style:name="T12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2" style:family="paragraph" style:parent-style-name="Normal">
      <style:paragraph-properties fo:line-height="115%"/>
    </style:style>
    <style:style style:name="T12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3" style:family="paragraph" style:parent-style-name="Normal">
      <style:paragraph-properties fo:line-height="115%"/>
    </style:style>
    <style:style style:name="T12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4" style:family="paragraph" style:parent-style-name="Normal">
      <style:paragraph-properties fo:line-height="115%"/>
    </style:style>
    <style:style style:name="T12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5" style:family="paragraph" style:parent-style-name="Normal">
      <style:paragraph-properties fo:line-height="115%"/>
    </style:style>
    <style:style style:name="T12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6" style:family="paragraph" style:parent-style-name="Normal">
      <style:paragraph-properties fo:line-height="115%"/>
    </style:style>
    <style:style style:name="T12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27" style:family="paragraph" style:parent-style-name="Normal">
      <style:paragraph-properties fo:line-height="115%"/>
    </style:style>
    <style:style style:name="T12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7_2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8" style:family="paragraph" style:parent-style-name="Normal">
      <style:paragraph-properties fo:line-height="115%"/>
    </style:style>
    <style:style style:name="T12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2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29" style:family="paragraph" style:parent-style-name="Normal">
      <style:paragraph-properties fo:line-height="115%"/>
    </style:style>
    <style:style style:name="T12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2" style:family="table-row">
      <style:table-row-properties style:min-row-height="0.529cm"/>
    </style:style>
    <style:style style:name="Cell43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0" style:family="paragraph" style:parent-style-name="Normal">
      <style:paragraph-properties fo:line-height="115%"/>
    </style:style>
    <style:style style:name="T12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1" style:family="paragraph" style:parent-style-name="Normal">
      <style:paragraph-properties fo:line-height="115%"/>
    </style:style>
    <style:style style:name="T12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2" style:family="paragraph" style:parent-style-name="Normal">
      <style:paragraph-properties fo:line-height="115%"/>
    </style:style>
    <style:style style:name="T123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3" style:family="paragraph" style:parent-style-name="Normal">
      <style:paragraph-properties fo:line-height="115%"/>
    </style:style>
    <style:style style:name="T12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4" style:family="paragraph" style:parent-style-name="Normal">
      <style:paragraph-properties fo:line-height="115%"/>
    </style:style>
    <style:style style:name="T12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5" style:family="paragraph" style:parent-style-name="Normal">
      <style:paragraph-properties fo:line-height="115%"/>
    </style:style>
    <style:style style:name="T12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36" style:family="paragraph" style:parent-style-name="Normal">
      <style:paragraph-properties fo:line-height="115%"/>
    </style:style>
    <style:style style:name="T12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6_6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7" style:family="paragraph" style:parent-style-name="Normal">
      <style:paragraph-properties fo:line-height="115%"/>
    </style:style>
    <style:style style:name="T12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3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3" style:family="table-row">
      <style:table-row-properties style:min-row-height="0.529cm"/>
    </style:style>
    <style:style style:name="Cell43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8" style:family="paragraph" style:parent-style-name="Normal">
      <style:paragraph-properties fo:line-height="115%"/>
    </style:style>
    <style:style style:name="T12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3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39" style:family="paragraph" style:parent-style-name="Normal">
      <style:paragraph-properties fo:line-height="115%"/>
    </style:style>
    <style:style style:name="T12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0" style:family="paragraph" style:parent-style-name="Normal">
      <style:paragraph-properties fo:line-height="115%"/>
    </style:style>
    <style:style style:name="T12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1" style:family="paragraph" style:parent-style-name="Normal">
      <style:paragraph-properties fo:line-height="115%"/>
    </style:style>
    <style:style style:name="T12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2" style:family="paragraph" style:parent-style-name="Normal">
      <style:paragraph-properties fo:line-height="115%"/>
    </style:style>
    <style:style style:name="T12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3" style:family="paragraph" style:parent-style-name="Normal">
      <style:paragraph-properties fo:line-height="115%"/>
    </style:style>
    <style:style style:name="T12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4" style:family="paragraph" style:parent-style-name="Normal">
      <style:paragraph-properties fo:line-height="115%"/>
    </style:style>
    <style:style style:name="T12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4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45" style:family="paragraph" style:parent-style-name="Normal">
      <style:paragraph-properties fo:line-height="115%"/>
    </style:style>
    <style:style style:name="T12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6" style:family="paragraph" style:parent-style-name="Normal">
      <style:paragraph-properties fo:line-height="115%"/>
    </style:style>
    <style:style style:name="T124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4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4" style:family="table-row">
      <style:table-row-properties style:min-row-height="0.529cm"/>
    </style:style>
    <style:style style:name="Cell44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7" style:family="paragraph" style:parent-style-name="Normal">
      <style:paragraph-properties fo:line-height="115%"/>
    </style:style>
    <style:style style:name="T12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8" style:family="paragraph" style:parent-style-name="Normal">
      <style:paragraph-properties fo:line-height="115%"/>
    </style:style>
    <style:style style:name="T12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49" style:family="paragraph" style:parent-style-name="Normal">
      <style:paragraph-properties fo:line-height="115%"/>
    </style:style>
    <style:style style:name="T12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0" style:family="paragraph" style:parent-style-name="Normal">
      <style:paragraph-properties fo:line-height="115%"/>
    </style:style>
    <style:style style:name="T12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1" style:family="paragraph" style:parent-style-name="Normal">
      <style:paragraph-properties fo:line-height="115%"/>
    </style:style>
    <style:style style:name="T12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2" style:family="paragraph" style:parent-style-name="Normal">
      <style:paragraph-properties fo:line-height="115%"/>
    </style:style>
    <style:style style:name="T12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2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3" style:family="paragraph" style:parent-style-name="Normal">
      <style:paragraph-properties fo:line-height="115%"/>
    </style:style>
    <style:style style:name="T12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4" style:family="paragraph" style:parent-style-name="Normal">
      <style:paragraph-properties fo:line-height="115%"/>
    </style:style>
    <style:style style:name="T12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5" style:family="paragraph" style:parent-style-name="Normal">
      <style:paragraph-properties fo:line-height="115%"/>
    </style:style>
    <style:style style:name="T125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6" style:family="paragraph" style:parent-style-name="Normal">
      <style:paragraph-properties fo:line-height="115%"/>
    </style:style>
    <style:style style:name="T125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57" style:family="paragraph" style:parent-style-name="Normal">
      <style:paragraph-properties fo:line-height="115%"/>
    </style:style>
    <style:style style:name="T125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5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5" style:family="table-row">
      <style:table-row-properties style:min-row-height="0.529cm"/>
    </style:style>
    <style:style style:name="Cell44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8" style:family="paragraph" style:parent-style-name="Normal">
      <style:paragraph-properties fo:line-height="115%"/>
    </style:style>
    <style:style style:name="T125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59" style:family="paragraph" style:parent-style-name="Normal">
      <style:paragraph-properties fo:line-height="115%"/>
    </style:style>
    <style:style style:name="T125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0" style:family="paragraph" style:parent-style-name="Normal">
      <style:paragraph-properties fo:line-height="115%"/>
    </style:style>
    <style:style style:name="T126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1" style:family="paragraph" style:parent-style-name="Normal">
      <style:paragraph-properties fo:line-height="115%"/>
    </style:style>
    <style:style style:name="T126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1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2" style:family="paragraph" style:parent-style-name="Normal">
      <style:paragraph-properties fo:line-height="115%"/>
    </style:style>
    <style:style style:name="T12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3" style:family="paragraph" style:parent-style-name="Normal">
      <style:paragraph-properties fo:line-height="115%"/>
    </style:style>
    <style:style style:name="T12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4" style:family="paragraph" style:parent-style-name="Normal">
      <style:paragraph-properties fo:line-height="115%"/>
    </style:style>
    <style:style style:name="T12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5" style:family="paragraph" style:parent-style-name="Normal">
      <style:paragraph-properties fo:line-height="115%"/>
    </style:style>
    <style:style style:name="T12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6" style:family="paragraph" style:parent-style-name="Normal">
      <style:paragraph-properties fo:line-height="115%"/>
    </style:style>
    <style:style style:name="T12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67" style:family="paragraph" style:parent-style-name="Normal">
      <style:paragraph-properties fo:line-height="115%"/>
    </style:style>
    <style:style style:name="T12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8" style:family="paragraph" style:parent-style-name="Normal">
      <style:paragraph-properties fo:line-height="115%"/>
    </style:style>
    <style:style style:name="T12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69" style:family="paragraph" style:parent-style-name="Normal">
      <style:paragraph-properties fo:line-height="115%"/>
    </style:style>
    <style:style style:name="T12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6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6" style:family="table-row">
      <style:table-row-properties style:min-row-height="0.529cm"/>
    </style:style>
    <style:style style:name="Cell45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0" style:family="paragraph" style:parent-style-name="Normal">
      <style:paragraph-properties fo:line-height="115%"/>
    </style:style>
    <style:style style:name="T12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1" style:family="paragraph" style:parent-style-name="Normal">
      <style:paragraph-properties fo:line-height="115%"/>
    </style:style>
    <style:style style:name="T12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2" style:family="paragraph" style:parent-style-name="Normal">
      <style:paragraph-properties fo:line-height="115%"/>
    </style:style>
    <style:style style:name="T12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3" style:family="paragraph" style:parent-style-name="Normal">
      <style:paragraph-properties fo:line-height="115%"/>
    </style:style>
    <style:style style:name="T12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3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3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74" style:family="paragraph" style:parent-style-name="Normal">
      <style:paragraph-properties fo:line-height="115%"/>
    </style:style>
    <style:style style:name="T127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75" style:family="paragraph" style:parent-style-name="Normal">
      <style:paragraph-properties fo:line-height="115%"/>
    </style:style>
    <style:style style:name="T12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76" style:family="paragraph" style:parent-style-name="Normal">
      <style:paragraph-properties fo:line-height="115%"/>
    </style:style>
    <style:style style:name="T12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7" style:family="paragraph" style:parent-style-name="Normal">
      <style:paragraph-properties fo:line-height="115%"/>
    </style:style>
    <style:style style:name="T12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78" style:family="paragraph" style:parent-style-name="Normal">
      <style:paragraph-properties fo:line-height="115%"/>
    </style:style>
    <style:style style:name="T12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7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7" style:family="table-row">
      <style:table-row-properties style:min-row-height="0.529cm"/>
    </style:style>
    <style:style style:name="Cell45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79" style:family="paragraph" style:parent-style-name="Normal">
      <style:paragraph-properties fo:line-height="115%"/>
    </style:style>
    <style:style style:name="T127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5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80" style:family="paragraph" style:parent-style-name="Normal">
      <style:paragraph-properties fo:line-height="115%"/>
    </style:style>
    <style:style style:name="T12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81" style:family="paragraph" style:parent-style-name="Normal">
      <style:paragraph-properties fo:line-height="115%"/>
    </style:style>
    <style:style style:name="T128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82" style:family="paragraph" style:parent-style-name="Normal">
      <style:paragraph-properties fo:line-height="115%"/>
    </style:style>
    <style:style style:name="T12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3" style:family="paragraph" style:parent-style-name="Normal">
      <style:paragraph-properties fo:line-height="115%"/>
    </style:style>
    <style:style style:name="T12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3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3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4" style:family="paragraph" style:parent-style-name="Normal">
      <style:paragraph-properties fo:line-height="115%"/>
    </style:style>
    <style:style style:name="T128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5" style:family="paragraph" style:parent-style-name="Normal">
      <style:paragraph-properties fo:line-height="115%"/>
    </style:style>
    <style:style style:name="T12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6" style:family="paragraph" style:parent-style-name="Normal">
      <style:paragraph-properties fo:line-height="115%"/>
    </style:style>
    <style:style style:name="T12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87" style:family="paragraph" style:parent-style-name="Normal">
      <style:paragraph-properties fo:line-height="115%"/>
    </style:style>
    <style:style style:name="T12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8" style:family="paragraph" style:parent-style-name="Normal">
      <style:paragraph-properties fo:line-height="115%"/>
    </style:style>
    <style:style style:name="T12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8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89" style:family="paragraph" style:parent-style-name="Normal">
      <style:paragraph-properties fo:line-height="115%"/>
    </style:style>
    <style:style style:name="T12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0" style:family="paragraph" style:parent-style-name="Normal">
      <style:paragraph-properties fo:line-height="115%"/>
    </style:style>
    <style:style style:name="T12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8" style:family="table-row">
      <style:table-row-properties style:min-row-height="0.529cm"/>
    </style:style>
    <style:style style:name="Cell46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1" style:family="paragraph" style:parent-style-name="Normal">
      <style:paragraph-properties fo:line-height="115%"/>
    </style:style>
    <style:style style:name="T12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2" style:family="paragraph" style:parent-style-name="Normal">
      <style:paragraph-properties fo:line-height="115%"/>
    </style:style>
    <style:style style:name="T12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3" style:family="paragraph" style:parent-style-name="Normal">
      <style:paragraph-properties fo:line-height="115%"/>
    </style:style>
    <style:style style:name="T12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4" style:family="paragraph" style:parent-style-name="Normal">
      <style:paragraph-properties fo:line-height="115%"/>
    </style:style>
    <style:style style:name="T12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5" style:family="paragraph" style:parent-style-name="Normal">
      <style:paragraph-properties fo:line-height="115%"/>
    </style:style>
    <style:style style:name="T12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6" style:family="paragraph" style:parent-style-name="Normal">
      <style:paragraph-properties fo:line-height="115%"/>
    </style:style>
    <style:style style:name="T12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6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7" style:family="paragraph" style:parent-style-name="Normal">
      <style:paragraph-properties fo:line-height="115%"/>
    </style:style>
    <style:style style:name="T129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98" style:family="paragraph" style:parent-style-name="Normal">
      <style:paragraph-properties fo:line-height="115%"/>
    </style:style>
    <style:style style:name="T129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299" style:family="paragraph" style:parent-style-name="Normal">
      <style:paragraph-properties fo:line-height="115%"/>
    </style:style>
    <style:style style:name="T129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29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0" style:family="paragraph" style:parent-style-name="Normal">
      <style:paragraph-properties fo:line-height="115%"/>
    </style:style>
    <style:style style:name="T130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1" style:family="paragraph" style:parent-style-name="Normal">
      <style:paragraph-properties fo:line-height="115%"/>
    </style:style>
    <style:style style:name="T130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2" style:family="paragraph" style:parent-style-name="Normal">
      <style:paragraph-properties fo:line-height="115%"/>
    </style:style>
    <style:style style:name="T130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9" style:family="table-row">
      <style:table-row-properties style:min-row-height="0.529cm"/>
    </style:style>
    <style:style style:name="Cell46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3" style:family="paragraph" style:parent-style-name="Normal">
      <style:paragraph-properties fo:line-height="115%"/>
    </style:style>
    <style:style style:name="T13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4" style:family="paragraph" style:parent-style-name="Normal">
      <style:paragraph-properties fo:line-height="115%"/>
    </style:style>
    <style:style style:name="T130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5" style:family="paragraph" style:parent-style-name="Normal">
      <style:paragraph-properties fo:line-height="115%"/>
    </style:style>
    <style:style style:name="T13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06" style:family="paragraph" style:parent-style-name="Normal">
      <style:paragraph-properties fo:line-height="115%"/>
    </style:style>
    <style:style style:name="T130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6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6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7" style:family="paragraph" style:parent-style-name="Normal">
      <style:paragraph-properties fo:line-height="115%"/>
    </style:style>
    <style:style style:name="T13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7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8" style:family="paragraph" style:parent-style-name="Normal">
      <style:paragraph-properties fo:line-height="115%"/>
    </style:style>
    <style:style style:name="T13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0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09" style:family="paragraph" style:parent-style-name="Normal">
      <style:paragraph-properties fo:line-height="115%"/>
    </style:style>
    <style:style style:name="T13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10" style:family="paragraph" style:parent-style-name="Normal">
      <style:paragraph-properties fo:line-height="115%"/>
    </style:style>
    <style:style style:name="T13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11" style:family="paragraph" style:parent-style-name="Normal">
      <style:paragraph-properties fo:line-height="115%"/>
    </style:style>
    <style:style style:name="T13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12" style:family="paragraph" style:parent-style-name="Normal">
      <style:paragraph-properties fo:line-height="115%"/>
    </style:style>
    <style:style style:name="T13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13" style:family="paragraph" style:parent-style-name="Normal">
      <style:paragraph-properties fo:line-height="115%"/>
    </style:style>
    <style:style style:name="T13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31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314" style:family="paragraph" style:parent-style-name="Normal">
      <style:paragraph-properties fo:line-height="115%"/>
    </style:style>
    <style:style style:name="P1315" style:family="paragraph" style:parent-style-name="Heading_20_unnumbered">
      <style:paragraph-properties fo:line-height="115%"/>
      <style:text-properties fo:font-style="italic" style:font-style-asian="italic" style:font-style-complex="italic" style:font-name-asian="Arial"/>
    </style:style>
    <style:style style:name="P1316" style:family="paragraph" style:parent-style-name="Heading_20_unnumbered">
      <style:paragraph-properties fo:line-height="115%"/>
      <style:text-properties fo:font-style="italic" style:font-style-asian="italic" style:font-style-complex="italic" style:font-name-asian="Arial"/>
    </style:style>
    <style:style style:name="P1317" style:family="paragraph" style:parent-style-name="Heading_20_unnumbered">
      <style:paragraph-properties fo:line-height="115%"/>
      <style:text-properties fo:font-style="italic" style:font-style-asian="italic" style:font-style-complex="italic" style:font-name-asian="Arial"/>
    </style:style>
    <style:style style:name="P1318" style:family="paragraph" style:parent-style-name="Heading_20_unnumbered">
      <style:paragraph-properties fo:line-height="115%"/>
      <style:text-properties fo:font-style="italic" style:font-style-asian="italic" style:font-style-complex="italic" style:font-name-asian="Arial"/>
    </style:style>
    <style:style style:name="P1319" style:family="paragraph" style:parent-style-name="Normal">
      <style:paragraph-properties fo:line-height="115%"/>
      <style:text-properties style:font-name-asian="Arial"/>
    </style:style>
    <style:style style:name="P1320" style:family="paragraph" style:parent-style-name="Heading_20_unnumbered">
      <style:paragraph-properties fo:line-height="115%"/>
      <style:text-properties fo:font-style="italic" style:font-style-asian="italic" style:font-style-complex="italic" style:font-name-asian="Arial"/>
    </style:style>
    <style:style style:name="S11" style:family="section" style:master-page-name="MasterPage10">
      <style:section-properties text:dont-balance-text-columns="false">
        <style:columns fo:column-count="0" fo:column-gap="1.249cm"/>
      </style:section-properties>
    </style:style>
    <style:style style:name="P1321" style:family="paragraph" style:parent-style-name="Heading_20_1" style:master-page-name="MasterPage10">
      <style:paragraph-properties fo:line-height="115%"/>
    </style:style>
    <style:style style:name="T1321_1" style:family="text"/>
    <style:style style:name="T1321_2" style:family="text"/>
    <style:style style:name="T1321_3" style:family="text"/>
    <style:style style:name="T1321_4" style:family="text"/>
    <style:style style:name="P1322" style:family="paragraph" style:parent-style-name="Normal"/>
    <style:style style:name="P1323" style:family="paragraph" style:parent-style-name="Normal">
      <style:paragraph-properties fo:line-height="115%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24" style:family="paragraph" style:parent-style-name="Heading_20_1">
      <style:paragraph-properties fo:break-before="page" fo:line-height="115%"/>
    </style:style>
    <style:style style:name="T1324_1" style:family="text">
      <style:text-properties style:font-name-asian="Times New Roman"/>
    </style:style>
    <style:style style:name="T1324_2" style:family="text">
      <style:text-properties style:font-name-asian="Times New Roman"/>
    </style:style>
    <style:style style:name="T1324_3" style:family="text">
      <style:text-properties style:font-name-asian="Times New Roman"/>
    </style:style>
    <style:style style:name="P1325" style:family="paragraph" style:parent-style-name="paragraph">
      <style:paragraph-properties fo:line-height="115%" fo:margin-top="0cm"/>
      <style:text-properties fo:color="#0f4761" style:font-name="Arial" fo:font-size="16pt" style:font-size-asian="16pt" style:font-name-complex="Arial" style:font-size-complex="16pt"/>
    </style:style>
    <style:style style:name="P1326" style:family="paragraph" style:parent-style-name="paragraph">
      <style:paragraph-properties fo:line-height="115%" fo:margin-top="0cm" fo:margin-bottom="0cm"/>
    </style:style>
    <style:style style:name="T1326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T1326_2" style:family="text" style:parent-style-name="eop">
      <style:text-properties style:font-name="Arial" style:font-name-complex="Arial"/>
    </style:style>
    <style:style style:name="P1327" style:family="paragraph" style:parent-style-name="Normal">
      <style:paragraph-properties fo:line-height="115%"/>
    </style:style>
    <style:style style:name="T1327_1" style:family="text" style:parent-style-name="normaltextrun">
      <style:text-properties style:font-name-complex="Arial"/>
    </style:style>
    <style:style style:name="T1327_2" style:family="text" style:parent-style-name="normaltextrun">
      <style:text-properties style:font-name-complex="Arial"/>
    </style:style>
    <style:style style:name="T1327_3" style:family="text" style:parent-style-name="normaltextrun">
      <style:text-properties style:font-name-complex="Arial"/>
    </style:style>
    <style:style style:name="T1327_4" style:family="text" style:parent-style-name="normaltextrun">
      <style:text-properties style:font-name-complex="Arial"/>
    </style:style>
    <style:style style:name="T1327_5" style:family="text" style:parent-style-name="normaltextrun">
      <style:text-properties style:font-name-complex="Arial"/>
    </style:style>
    <style:style style:name="T1327_6" style:family="text" style:parent-style-name="normaltextrun">
      <style:text-properties style:font-name-complex="Arial"/>
    </style:style>
    <style:style style:name="T1327_7" style:family="text" style:parent-style-name="normaltextrun">
      <style:text-properties style:font-name-complex="Arial"/>
    </style:style>
    <style:style style:name="T1327_8" style:family="text" style:parent-style-name="normaltextrun">
      <style:text-properties style:font-name-complex="Arial"/>
    </style:style>
    <style:style style:name="T1327_9" style:family="text" style:parent-style-name="normaltextrun">
      <style:text-properties style:font-name-complex="Arial"/>
    </style:style>
    <style:style style:name="T1327_10" style:family="text" style:parent-style-name="normaltextrun">
      <style:text-properties style:font-name-complex="Arial"/>
    </style:style>
    <style:style style:name="T1327_11" style:family="text" style:parent-style-name="normaltextrun">
      <style:text-properties style:font-name-complex="Arial"/>
    </style:style>
    <style:style style:name="P1328" style:family="paragraph" style:parent-style-name="paragraph">
      <style:paragraph-properties fo:line-height="115%" fo:margin-top="0cm"/>
    </style:style>
    <style:style style:name="T1328_1" style:family="text" style:parent-style-name="eop">
      <style:text-properties fo:color="#2b2b2b" style:font-name="Arial" style:font-name-complex="Arial"/>
    </style:style>
    <style:style style:name="P1329" style:family="paragraph" style:parent-style-name="paragraph">
      <style:paragraph-properties fo:line-height="115%" fo:margin-top="0cm"/>
    </style:style>
    <style:style style:name="T1329_1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T1329_2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P1330" style:family="paragraph" style:parent-style-name="paragraph">
      <style:paragraph-properties fo:line-height="115%" fo:margin-top="0cm"/>
    </style:style>
    <style:style style:name="T1330_1" style:family="text" style:parent-style-name="normaltextrun">
      <style:text-properties fo:color="#2b2b2b" style:font-name="Arial" style:font-name-complex="Arial"/>
    </style:style>
    <style:style style:name="T1330_2" style:family="text" style:parent-style-name="normaltextrun">
      <style:text-properties fo:color="#2b2b2b" style:font-name="Arial" style:font-name-complex="Arial"/>
    </style:style>
    <style:style style:name="T1330_3" style:family="text" style:parent-style-name="normaltextrun">
      <style:text-properties fo:color="#2b2b2b" style:font-name="Arial" style:font-name-complex="Arial"/>
    </style:style>
    <style:style style:name="T1330_4" style:family="text" style:parent-style-name="normaltextrun">
      <style:text-properties fo:color="#2b2b2b" style:font-name="Arial" style:font-name-complex="Arial"/>
    </style:style>
    <style:style style:name="T1330_5" style:family="text" style:parent-style-name="normaltextrun">
      <style:text-properties fo:color="#2b2b2b" style:font-name="Arial" style:font-name-complex="Arial"/>
    </style:style>
    <style:style style:name="T1330_6" style:family="text" style:parent-style-name="normaltextrun">
      <style:text-properties fo:color="#2b2b2b" style:font-name="Arial" style:font-name-complex="Arial"/>
    </style:style>
    <style:style style:name="P1331" style:family="paragraph" style:parent-style-name="paragraph">
      <style:paragraph-properties fo:line-height="115%" fo:margin-top="0cm"/>
    </style:style>
    <style:style style:name="T1331_1" style:family="text" style:parent-style-name="eop">
      <style:text-properties fo:color="#2b2b2b" style:font-name="Arial" style:font-name-complex="Arial"/>
    </style:style>
    <style:style style:name="P1332" style:family="paragraph" style:parent-style-name="paragraph">
      <style:paragraph-properties fo:line-height="115%" fo:margin-top="0cm"/>
    </style:style>
    <style:style style:name="T1332_1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T1332_2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P1333" style:family="paragraph" style:parent-style-name="paragraph">
      <style:paragraph-properties fo:line-height="115%" fo:margin-top="0cm"/>
    </style:style>
    <style:style style:name="T1333_1" style:family="text" style:parent-style-name="normaltextrun">
      <style:text-properties fo:color="#2b2b2b" style:font-name="Arial" style:font-name-complex="Arial"/>
    </style:style>
    <style:style style:name="T1333_2" style:family="text" style:parent-style-name="normaltextrun">
      <style:text-properties fo:color="#2b2b2b" style:font-name="Arial" style:font-name-complex="Arial"/>
    </style:style>
    <style:style style:name="T1333_3" style:family="text" style:parent-style-name="normaltextrun">
      <style:text-properties fo:color="#2b2b2b" style:font-name="Arial" style:font-name-complex="Arial"/>
    </style:style>
    <style:style style:name="T1333_4" style:family="text" style:parent-style-name="normaltextrun">
      <style:text-properties fo:color="#2b2b2b" style:font-name="Arial" style:font-name-complex="Arial"/>
    </style:style>
    <style:style style:name="T1333_5" style:family="text" style:parent-style-name="normaltextrun">
      <style:text-properties fo:color="#2b2b2b" style:font-name="Arial" style:font-name-complex="Arial"/>
    </style:style>
    <style:style style:name="T1333_6" style:family="text" style:parent-style-name="normaltextrun">
      <style:text-properties fo:color="#2b2b2b" style:font-name="Arial" style:font-name-complex="Arial"/>
    </style:style>
    <style:style style:name="T1333_7" style:family="text" style:parent-style-name="normaltextrun">
      <style:text-properties fo:color="#2b2b2b" style:font-name="Arial" style:font-name-complex="Arial"/>
    </style:style>
    <style:style style:name="P1334" style:family="paragraph" style:parent-style-name="paragraph">
      <style:paragraph-properties fo:line-height="115%" fo:margin-top="0cm"/>
    </style:style>
    <style:style style:name="T1334_1" style:family="text" style:parent-style-name="eop">
      <style:text-properties fo:color="#2b2b2b" style:font-name="Arial" style:font-name-complex="Arial"/>
    </style:style>
    <style:style style:name="P1335" style:family="paragraph" style:parent-style-name="paragraph">
      <style:paragraph-properties fo:line-height="115%" fo:margin-top="0cm"/>
    </style:style>
    <style:style style:name="T1335_1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P1336" style:family="paragraph" style:parent-style-name="paragraph">
      <style:paragraph-properties fo:line-height="115%" fo:margin-top="0cm"/>
    </style:style>
    <style:style style:name="T1336_1" style:family="text" style:parent-style-name="normaltextrun">
      <style:text-properties fo:color="#2b2b2b" style:font-name="Arial" style:font-name-complex="Arial"/>
    </style:style>
    <style:style style:name="T1336_2" style:family="text" style:parent-style-name="normaltextrun">
      <style:text-properties fo:color="#2b2b2b" style:font-name="Arial" style:font-name-complex="Arial"/>
    </style:style>
    <style:style style:name="T1336_3" style:family="text" style:parent-style-name="normaltextrun">
      <style:text-properties fo:color="#2b2b2b" style:font-name="Arial" style:font-name-complex="Arial"/>
    </style:style>
    <style:style style:name="T1336_4" style:family="text" style:parent-style-name="normaltextrun">
      <style:text-properties fo:color="#2b2b2b" style:font-name="Arial" style:font-name-complex="Arial"/>
    </style:style>
    <style:style style:name="T1336_5" style:family="text" style:parent-style-name="normaltextrun">
      <style:text-properties fo:color="#2b2b2b" style:font-name="Arial" style:font-name-complex="Arial"/>
    </style:style>
    <style:style style:name="T1336_6" style:family="text" style:parent-style-name="eop">
      <style:text-properties fo:color="#2b2b2b" style:font-name="Arial" style:font-name-complex="Arial"/>
    </style:style>
    <style:style style:name="P1337" style:family="paragraph" style:parent-style-name="paragraph">
      <style:paragraph-properties fo:line-height="115%" fo:margin-top="0cm"/>
    </style:style>
    <style:style style:name="T1337_1" style:family="text" style:parent-style-name="eop">
      <style:text-properties fo:color="#2b2b2b" style:font-name="Arial" style:font-name-complex="Arial"/>
    </style:style>
    <style:style style:name="P1338" style:family="paragraph" style:parent-style-name="paragraph">
      <style:paragraph-properties fo:line-height="115%" fo:margin-top="0cm"/>
    </style:style>
    <style:style style:name="T1338_1" style:family="text" style:parent-style-name="normaltextrun">
      <style:text-properties fo:color="#2b2b2b" style:font-name="Arial" style:font-name-complex="Arial" fo:font-weight="bold" style:font-weight-asian="bold" style:font-weight-complex="bold"/>
    </style:style>
    <style:style style:name="P1339" style:family="paragraph" style:parent-style-name="paragraph">
      <style:paragraph-properties fo:line-height="115%" fo:margin-top="0cm"/>
    </style:style>
    <style:style style:name="T1339_1" style:family="text" style:parent-style-name="normaltextrun">
      <style:text-properties fo:color="#2b2b2b" style:font-name="Arial" style:font-name-complex="Arial"/>
    </style:style>
    <style:style style:name="T1339_2" style:family="text" style:parent-style-name="normaltextrun">
      <style:text-properties fo:color="#2b2b2b" style:font-name="Arial" style:font-name-complex="Arial"/>
    </style:style>
    <style:style style:name="T1339_3" style:family="text" style:parent-style-name="normaltextrun">
      <style:text-properties fo:color="#2b2b2b" style:font-name="Arial" style:font-name-complex="Arial"/>
    </style:style>
    <style:style style:name="T1339_4" style:family="text" style:parent-style-name="normaltextrun">
      <style:text-properties fo:color="#2b2b2b" style:font-name="Arial" style:font-name-complex="Arial"/>
    </style:style>
    <style:style style:name="T1339_5" style:family="text" style:parent-style-name="normaltextrun">
      <style:text-properties fo:color="#2b2b2b" style:font-name="Arial" style:font-name-complex="Arial"/>
    </style:style>
    <style:style style:name="T1339_6" style:family="text" style:parent-style-name="normaltextrun">
      <style:text-properties fo:color="#2b2b2b" style:font-name="Arial" style:font-name-complex="Arial"/>
    </style:style>
    <style:style style:name="T1339_7" style:family="text" style:parent-style-name="normaltextrun">
      <style:text-properties fo:color="#2b2b2b" style:font-name="Arial" style:font-name-complex="Arial"/>
    </style:style>
    <style:style style:name="T1339_8" style:family="text" style:parent-style-name="normaltextrun">
      <style:text-properties fo:color="#2b2b2b" style:font-name="Arial" style:font-name-complex="Arial"/>
    </style:style>
    <style:style style:name="T1339_9" style:family="text" style:parent-style-name="normaltextrun">
      <style:text-properties fo:color="#2b2b2b" style:font-name="Arial" style:font-name-complex="Arial"/>
    </style:style>
    <style:style style:name="T1339_10" style:family="text" style:parent-style-name="normaltextrun">
      <style:text-properties fo:color="#2b2b2b" style:font-name="Arial" style:font-name-complex="Arial"/>
    </style:style>
    <style:style style:name="P1340" style:family="paragraph" style:parent-style-name="paragraph">
      <style:paragraph-properties fo:line-height="115%" fo:margin-top="0cm"/>
      <style:text-properties fo:color="#2b2b2b" style:font-name="Arial" style:font-name-complex="Arial"/>
    </style:style>
    <style:style style:name="P1341" style:family="paragraph" style:parent-style-name="paragraph">
      <style:paragraph-properties fo:line-height="115%" fo:margin-top="0cm"/>
    </style:style>
    <style:style style:name="T1341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P1342" style:family="paragraph" style:parent-style-name="paragraph">
      <style:paragraph-properties fo:line-height="115%" fo:margin-top="0cm"/>
    </style:style>
    <style:style style:name="T1342_1" style:family="text" style:parent-style-name="normaltextrun">
      <style:text-properties style:font-name="Arial" style:font-name-complex="Arial"/>
    </style:style>
    <style:style style:name="T1342_2" style:family="text" style:parent-style-name="normaltextrun">
      <style:text-properties style:font-name="Arial" style:font-name-complex="Arial"/>
    </style:style>
    <style:style style:name="T1342_3" style:family="text" style:parent-style-name="normaltextrun">
      <style:text-properties style:font-name="Arial" style:font-name-complex="Arial"/>
    </style:style>
    <style:style style:name="T1342_4" style:family="text" style:parent-style-name="normaltextrun">
      <style:text-properties style:font-name="Arial" style:font-name-complex="Arial"/>
    </style:style>
    <style:style style:name="T1342_5" style:family="text" style:parent-style-name="normaltextrun">
      <style:text-properties style:font-name="Arial" style:font-name-complex="Arial"/>
    </style:style>
    <style:style style:name="T1342_6" style:family="text" style:parent-style-name="normaltextrun">
      <style:text-properties style:font-name="Arial" style:font-name-complex="Arial"/>
    </style:style>
    <style:style style:name="T1342_7" style:family="text" style:parent-style-name="normaltextrun">
      <style:text-properties style:font-name="Arial" style:font-name-complex="Arial"/>
    </style:style>
    <style:style style:name="P1343" style:family="paragraph" style:parent-style-name="paragraph">
      <style:paragraph-properties fo:line-height="115%" fo:margin-top="0cm" fo:margin-bottom="0cm"/>
      <style:text-properties style:font-name="Arial" fo:font-size="9pt" style:font-size-asian="9pt" style:font-name-complex="Arial" style:font-size-complex="9pt"/>
    </style:style>
    <style:style style:name="P1344" style:family="paragraph" style:parent-style-name="Normal">
      <style:paragraph-properties fo:line-height="115%"/>
      <style:text-properties style:font-name-complex="Arial"/>
    </style:style>
    <style:style style:name="S12" style:family="section" style:master-page-name="MasterPage11">
      <style:section-properties text:dont-balance-text-columns="false">
        <style:columns fo:column-count="0" fo:column-gap="1.249cm"/>
      </style:section-properties>
    </style:style>
    <style:style style:name="P1345" style:family="paragraph" style:parent-style-name="Normal" style:master-page-name="MasterPage11">
      <style:paragraph-properties fo:line-height="115%"/>
    </style:style>
    <style:style style:name="T1345_1" style:family="text">
      <style:text-properties style:font-name-complex="Arial" fo:font-weight="bold" style:font-weight-asian="bold" style:font-weight-complex="bold"/>
    </style:style>
    <style:style style:name="T1345_2" style:family="text">
      <style:text-properties style:font-name-complex="Arial" fo:font-weight="bold" style:font-weight-asian="bold" style:font-weight-complex="bold"/>
    </style:style>
    <style:style style:name="T1345_3" style:family="text">
      <style:text-properties style:font-name-complex="Arial" fo:font-weight="bold" style:font-weight-asian="bold" style:font-weight-complex="bold"/>
    </style:style>
    <style:style style:name="T1345_4" style:family="text">
      <style:text-properties style:font-name-complex="Arial" fo:font-weight="bold" style:font-weight-asian="bold" style:font-weight-complex="bold"/>
    </style:style>
    <style:style style:name="T1345_5" style:family="text">
      <style:text-properties style:font-name-complex="Arial" fo:font-weight="bold" style:font-weight-asian="bold" style:font-weight-complex="bold"/>
    </style:style>
    <style:style style:name="P1346" style:family="paragraph" style:parent-style-name="Normal">
      <style:paragraph-properties fo:line-height="115%"/>
      <style:text-properties style:font-name-complex="Arial"/>
    </style:style>
    <style:style style:name="Table18" style:family="table">
      <style:table-properties table:align="left" style:width="26.965cm" fo:margin-left="0cm"/>
    </style:style>
    <style:style style:name="Column60" style:family="table-column">
      <style:table-column-properties style:column-width="2.461cm"/>
    </style:style>
    <style:style style:name="Column61" style:family="table-column">
      <style:table-column-properties style:column-width="7.278cm"/>
    </style:style>
    <style:style style:name="Column62" style:family="table-column">
      <style:table-column-properties style:column-width="17.226cm"/>
    </style:style>
    <style:style style:name="Row120" style:family="table-row">
      <style:table-row-properties style:min-row-height="0.529cm"/>
    </style:style>
    <style:style style:name="Cell47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7" style:family="paragraph" style:parent-style-name="Normal">
      <style:paragraph-properties fo:line-height="115%"/>
    </style:style>
    <style:style style:name="T1347_1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47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8" style:family="paragraph" style:parent-style-name="Normal">
      <style:paragraph-properties fo:line-height="115%"/>
    </style:style>
    <style:style style:name="T1348_1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Cell472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49" style:family="paragraph" style:parent-style-name="Normal">
      <style:paragraph-properties fo:line-height="115%"/>
    </style:style>
    <style:style style:name="T1349_1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49_2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49_3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49_4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normal"/>
    </style:style>
    <style:style style:name="T1349_5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49_6" style:family="text" style:parent-style-name="Normal">
      <style:text-properties fo:color="#ffffff" fo:font-size="9.5pt" style:font-name-asian="Arial" style:font-size-asian="9.5pt" style:font-name-complex="Arial" style:font-size-complex="9.5pt" fo:font-weight="bold" style:font-weight-asian="bold"/>
    </style:style>
    <style:style style:name="P1350" style:family="paragraph" style:parent-style-name="Footnote_20_text"/>
    <style:style style:name="T1350_1" style:family="text"/>
    <style:style style:name="T1350_2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1" style:family="table-row">
      <style:table-row-properties style:min-row-height="2.143cm"/>
    </style:style>
    <style:style style:name="Cell473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1" style:family="paragraph" style:parent-style-name="Normal">
      <style:paragraph-properties fo:line-height="115%"/>
    </style:style>
    <style:style style:name="T1351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Cell47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2" style:family="paragraph" style:parent-style-name="Normal">
      <style:paragraph-properties fo:line-height="115%"/>
    </style:style>
    <style:style style:name="T1352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Cell4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3" style:family="paragraph" style:parent-style-name="Normal">
      <style:paragraph-properties fo:line-height="115%"/>
    </style:style>
    <style:style style:name="T135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54" style:family="paragraph" style:parent-style-name="Normal">
      <style:paragraph-properties fo:line-height="115%"/>
    </style:style>
    <style:style style:name="T1354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55" style:family="paragraph" style:parent-style-name="Normal">
      <style:paragraph-properties fo:line-height="115%"/>
    </style:style>
    <style:style style:name="T1355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56" style:family="paragraph" style:parent-style-name="Normal">
      <style:paragraph-properties fo:line-height="115%"/>
    </style:style>
    <style:style style:name="T1356_1" style:family="text">
      <style:text-properties fo:font-style="italic" style:font-style-asian="italic" style:font-style-complex="italic"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56_2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57" style:family="paragraph" style:parent-style-name="Normal">
      <style:paragraph-properties fo:line-height="115%"/>
    </style:style>
    <style:style style:name="T1357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58" style:family="paragraph" style:parent-style-name="Normal">
      <style:paragraph-properties fo:line-height="115%"/>
    </style:style>
    <style:style style:name="T1358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2" style:family="table-row">
      <style:table-row-properties style:min-row-height="0.529cm"/>
    </style:style>
    <style:style style:name="Cell476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59" style:family="paragraph" style:parent-style-name="Normal">
      <style:paragraph-properties fo:line-height="115%"/>
    </style:style>
    <style:style style:name="T1359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Cell4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0" style:family="paragraph" style:parent-style-name="Normal">
      <style:paragraph-properties fo:line-height="115%"/>
    </style:style>
    <style:style style:name="T1360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Cell47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61" style:family="paragraph" style:parent-style-name="Normal">
      <style:paragraph-properties fo:line-height="115%"/>
    </style:style>
    <style:style style:name="T1361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2" style:family="paragraph" style:parent-style-name="Normal">
      <style:paragraph-properties fo:line-height="115%"/>
    </style:style>
    <style:style style:name="T1362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3" style:family="paragraph" style:parent-style-name="Normal">
      <style:paragraph-properties fo:line-height="115%"/>
    </style:style>
    <style:style style:name="T136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4" style:family="paragraph" style:parent-style-name="Normal">
      <style:paragraph-properties fo:line-height="115%"/>
    </style:style>
    <style:style style:name="T1364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5" style:family="paragraph" style:parent-style-name="Normal">
      <style:paragraph-properties fo:line-height="115%"/>
    </style:style>
    <style:style style:name="T1365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6" style:family="paragraph" style:parent-style-name="Normal">
      <style:paragraph-properties fo:line-height="115%"/>
    </style:style>
    <style:style style:name="T1366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7" style:family="paragraph" style:parent-style-name="Normal">
      <style:paragraph-properties fo:line-height="115%"/>
    </style:style>
    <style:style style:name="T1367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68" style:family="paragraph" style:parent-style-name="Normal">
      <style:paragraph-properties fo:line-height="115%"/>
    </style:style>
    <style:style style:name="T1368_1" style:family="text">
      <style:text-properties fo:font-style="italic" style:font-style-asian="italic" style:font-style-complex="italic"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68_2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69" style:family="paragraph" style:parent-style-name="Normal">
      <style:paragraph-properties fo:line-height="115%"/>
    </style:style>
    <style:style style:name="T1369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70" style:family="paragraph" style:parent-style-name="Normal">
      <style:paragraph-properties fo:line-height="115%"/>
    </style:style>
    <style:style style:name="T1370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71" style:family="paragraph" style:parent-style-name="Normal">
      <style:paragraph-properties fo:line-height="115%"/>
    </style:style>
    <style:style style:name="T1371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3" style:family="table-row">
      <style:table-row-properties style:min-row-height="0.529cm"/>
    </style:style>
    <style:style style:name="Cell479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2" style:family="paragraph" style:parent-style-name="Normal">
      <style:paragraph-properties fo:line-height="115%"/>
    </style:style>
    <style:style style:name="T1372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T1372_2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Cell48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3" style:family="paragraph" style:parent-style-name="Normal">
      <style:paragraph-properties fo:line-height="115%"/>
    </style:style>
    <style:style style:name="T137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Cell48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4" style:family="paragraph" style:parent-style-name="Normal">
      <style:paragraph-properties fo:line-height="115%"/>
    </style:style>
    <style:style style:name="T1374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75" style:family="paragraph" style:parent-style-name="Normal">
      <style:paragraph-properties fo:line-height="115%"/>
    </style:style>
    <style:style style:name="T1375_1" style:family="text">
      <style:text-properties fo:font-style="italic" style:font-style-asian="italic" style:font-style-complex="italic"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375_2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76" style:family="paragraph" style:parent-style-name="Normal">
      <style:paragraph-properties fo:line-height="115%"/>
    </style:style>
    <style:style style:name="T1376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77" style:family="paragraph" style:parent-style-name="Normal">
      <style:paragraph-properties fo:line-height="115%"/>
    </style:style>
    <style:style style:name="T1377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4" style:family="table-row">
      <style:table-row-properties style:min-row-height="3.2cm"/>
    </style:style>
    <style:style style:name="Cell482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8" style:family="paragraph" style:parent-style-name="Normal">
      <style:paragraph-properties fo:line-height="115%"/>
    </style:style>
    <style:style style:name="T1378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Cell48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79" style:family="paragraph" style:parent-style-name="Normal">
      <style:paragraph-properties fo:line-height="115%"/>
    </style:style>
    <style:style style:name="T1379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Cell48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0" style:family="paragraph" style:parent-style-name="Normal">
      <style:paragraph-properties fo:line-height="115%"/>
    </style:style>
    <style:style style:name="T1380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81" style:family="paragraph" style:parent-style-name="Normal">
      <style:paragraph-properties fo:line-height="115%"/>
    </style:style>
    <style:style style:name="T1381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82" style:family="paragraph" style:parent-style-name="Normal">
      <style:paragraph-properties fo:line-height="115%"/>
    </style:style>
    <style:style style:name="T1382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83" style:family="paragraph" style:parent-style-name="Normal">
      <style:paragraph-properties fo:line-height="115%"/>
    </style:style>
    <style:style style:name="T138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84" style:family="paragraph" style:parent-style-name="Normal">
      <style:paragraph-properties fo:line-height="115%"/>
    </style:style>
    <style:style style:name="T1384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85" style:family="paragraph" style:parent-style-name="Normal">
      <style:paragraph-properties fo:line-height="115%"/>
    </style:style>
    <style:style style:name="T1385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86" style:family="paragraph" style:parent-style-name="Normal">
      <style:paragraph-properties fo:line-height="115%"/>
    </style:style>
    <style:style style:name="T1386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387" style:family="paragraph" style:parent-style-name="Normal">
      <style:paragraph-properties fo:line-height="115%"/>
    </style:style>
    <style:style style:name="T1387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5" style:family="table-row">
      <style:table-row-properties style:min-row-height="0.529cm"/>
    </style:style>
    <style:style style:name="Cell485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8" style:family="paragraph" style:parent-style-name="Normal">
      <style:paragraph-properties fo:line-height="115%"/>
    </style:style>
    <style:style style:name="T1388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normal" style:font-weight-asian="normal"/>
    </style:style>
    <style:style style:name="Cell48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89" style:family="paragraph" style:parent-style-name="Normal">
      <style:paragraph-properties fo:line-height="115%"/>
    </style:style>
    <style:style style:name="T1389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Cell48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90" style:family="paragraph" style:parent-style-name="Normal">
      <style:paragraph-properties fo:line-height="115%"/>
    </style:style>
    <style:style style:name="T1390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1" style:family="paragraph" style:parent-style-name="Normal">
      <style:paragraph-properties fo:line-height="115%"/>
    </style:style>
    <style:style style:name="T1391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2" style:family="paragraph" style:parent-style-name="Normal">
      <style:paragraph-properties fo:line-height="115%"/>
    </style:style>
    <style:style style:name="T1392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3" style:family="paragraph" style:parent-style-name="Normal">
      <style:paragraph-properties fo:line-height="115%"/>
    </style:style>
    <style:style style:name="T1393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4" style:family="paragraph" style:parent-style-name="Normal">
      <style:paragraph-properties fo:line-height="115%"/>
    </style:style>
    <style:style style:name="T1394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5" style:family="paragraph" style:parent-style-name="Normal">
      <style:paragraph-properties fo:line-height="115%"/>
    </style:style>
    <style:style style:name="T1395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6" style:family="paragraph" style:parent-style-name="Normal">
      <style:paragraph-properties fo:line-height="115%"/>
    </style:style>
    <style:style style:name="T1396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7" style:family="paragraph" style:parent-style-name="Normal">
      <style:paragraph-properties fo:line-height="115%"/>
    </style:style>
    <style:style style:name="T1397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8" style:family="paragraph" style:parent-style-name="Normal">
      <style:paragraph-properties fo:line-height="115%"/>
    </style:style>
    <style:style style:name="T1398_1" style:family="text"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399" style:family="paragraph" style:parent-style-name="Normal">
      <style:paragraph-properties fo:line-height="115%"/>
    </style:style>
    <style:style style:name="T1399_1" style:family="text">
      <style:text-properties fo:color="#ff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P1400" style:family="paragraph" style:parent-style-name="Normal">
      <style:paragraph-properties fo:line-height="115%"/>
      <style:text-properties fo:color="#000000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/>
    </style:style>
    <style:style style:name="P1401" style:family="paragraph" style:parent-style-name="Caption">
      <style:paragraph-properties fo:line-height="115%" fo:margin-bottom="0cm"/>
      <style:text-properties style:font-name-asian="Arial" fo:font-weight="bold" style:font-weight-asian="bold" style:font-weight-complex="bold"/>
    </style:style>
    <style:style style:name="P1402" style:family="paragraph" style:parent-style-name="Normal">
      <style:text-properties style:font-name-asian="Arial"/>
    </style:style>
    <style:style style:name="Table19" style:family="table">
      <style:table-properties table:align="left" style:width="26.972cm" fo:margin-left="0cm"/>
    </style:style>
    <style:style style:name="Column63" style:family="table-column">
      <style:table-column-properties style:column-width="6.209cm"/>
    </style:style>
    <style:style style:name="Column64" style:family="table-column">
      <style:table-column-properties style:column-width="4.778cm"/>
    </style:style>
    <style:style style:name="Column65" style:family="table-column">
      <style:table-column-properties style:column-width="15.984cm"/>
    </style:style>
    <style:style style:name="Row126" style:family="table-row">
      <style:table-row-properties style:min-row-height="0.529cm"/>
    </style:style>
    <style:style style:name="Cell48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3" style:family="paragraph" style:parent-style-name="Normal">
      <style:paragraph-properties fo:line-height="115%"/>
    </style:style>
    <style:style style:name="T1403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89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4" style:family="paragraph" style:parent-style-name="Normal">
      <style:paragraph-properties fo:line-height="115%"/>
    </style:style>
    <style:style style:name="T1404_1" style:family="text">
      <style:text-properties fo:color="#ffffff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5" style:family="paragraph" style:parent-style-name="Normal">
      <style:paragraph-properties fo:line-height="115%"/>
    </style:style>
    <style:style style:name="T1405_1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2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3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4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normal"/>
    </style:style>
    <style:style style:name="T1405_5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6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normal"/>
    </style:style>
    <style:style style:name="T1405_7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8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normal"/>
    </style:style>
    <style:style style:name="T1405_9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T1405_10" style:family="text" style:parent-style-name="Normal">
      <style:text-properties fo:color="#ffffff" fo:font-size="9.5pt" style:font-name-asian="Arial" style:font-size-asian="9.5pt" style:font-name-complex="Arial" style:font-size-complex="9.5pt" fo:font-weight="bold" style:font-weight-asian="bold"/>
    </style:style>
    <style:style style:name="P1406" style:family="paragraph" style:parent-style-name="Footnote_20_text"/>
    <style:style style:name="T1406_1" style:family="text"/>
    <style:style style:name="T1406_2" style:family="text">
      <style:text-properties fo:color="#ffffff" style:font-name="Arial" fo:font-size="9.5pt" style:font-name-asian="Arial" style:font-size-asian="9.5pt" style:font-name-complex="Arial" style:font-size-complex="9.5pt" fo:language="en" fo:language-asian="en" fo:language-complex="ar" fo:country="GB" fo:country-asian="US" fo:country-complex="SA" fo:font-weight="bold" style:font-weight-asian="bold" style:font-weight-complex="bold"/>
    </style:style>
    <style:style style:name="Row127" style:family="table-row">
      <style:table-row-properties style:min-row-height="0.529cm"/>
    </style:style>
    <style:style style:name="Cell491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7" style:family="paragraph" style:parent-style-name="Normal">
      <style:paragraph-properties fo:line-height="115%"/>
    </style:style>
    <style:style style:name="T140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9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8" style:family="paragraph" style:parent-style-name="Normal">
      <style:paragraph-properties fo:line-height="115%"/>
    </style:style>
    <style:style style:name="T140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09" style:family="paragraph" style:parent-style-name="Normal">
      <style:paragraph-properties fo:line-height="115%"/>
    </style:style>
    <style:style style:name="T14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0" style:family="paragraph" style:parent-style-name="Normal">
      <style:paragraph-properties fo:line-height="115%"/>
    </style:style>
    <style:style style:name="T141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1" style:family="paragraph" style:parent-style-name="Normal">
      <style:paragraph-properties fo:line-height="115%"/>
    </style:style>
    <style:style style:name="T14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2" style:family="paragraph" style:parent-style-name="Normal">
      <style:paragraph-properties fo:line-height="115%"/>
    </style:style>
    <style:style style:name="T14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3" style:family="paragraph" style:parent-style-name="Normal">
      <style:paragraph-properties fo:line-height="115%"/>
    </style:style>
    <style:style style:name="T14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4" style:family="paragraph" style:parent-style-name="Normal">
      <style:paragraph-properties fo:line-height="115%"/>
    </style:style>
    <style:style style:name="T14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5" style:family="paragraph" style:parent-style-name="Normal">
      <style:paragraph-properties fo:line-height="115%"/>
    </style:style>
    <style:style style:name="T14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16" style:family="paragraph" style:parent-style-name="Normal">
      <style:paragraph-properties fo:line-height="115%"/>
    </style:style>
    <style:style style:name="T1416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16_2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416_3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17" style:family="paragraph" style:parent-style-name="Normal">
      <style:paragraph-properties fo:line-height="115%"/>
    </style:style>
    <style:style style:name="T1417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18" style:family="paragraph" style:parent-style-name="Normal">
      <style:paragraph-properties fo:line-height="115%"/>
    </style:style>
    <style:style style:name="T1418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19" style:family="paragraph" style:parent-style-name="Normal">
      <style:paragraph-properties fo:line-height="115%"/>
    </style:style>
    <style:style style:name="T1419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8" style:family="table-row">
      <style:table-row-properties style:min-row-height="0.529cm"/>
    </style:style>
    <style:style style:name="Cell494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0" style:family="paragraph" style:parent-style-name="Normal">
      <style:paragraph-properties fo:line-height="115%"/>
    </style:style>
    <style:style style:name="T14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9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1" style:family="paragraph" style:parent-style-name="Normal">
      <style:paragraph-properties fo:line-height="115%"/>
    </style:style>
    <style:style style:name="T14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22" style:family="paragraph" style:parent-style-name="Normal">
      <style:paragraph-properties fo:line-height="115%"/>
    </style:style>
    <style:style style:name="T14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3" style:family="paragraph" style:parent-style-name="Normal">
      <style:paragraph-properties fo:line-height="115%"/>
    </style:style>
    <style:style style:name="T14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4" style:family="paragraph" style:parent-style-name="Normal">
      <style:paragraph-properties fo:line-height="115%"/>
    </style:style>
    <style:style style:name="T14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5" style:family="paragraph" style:parent-style-name="Normal">
      <style:paragraph-properties fo:line-height="115%"/>
    </style:style>
    <style:style style:name="T14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6" style:family="paragraph" style:parent-style-name="Normal">
      <style:paragraph-properties fo:line-height="115%"/>
    </style:style>
    <style:style style:name="T14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7" style:family="paragraph" style:parent-style-name="Normal">
      <style:paragraph-properties fo:line-height="115%"/>
    </style:style>
    <style:style style:name="T14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8" style:family="paragraph" style:parent-style-name="Normal">
      <style:paragraph-properties fo:line-height="115%"/>
    </style:style>
    <style:style style:name="T14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29" style:family="paragraph" style:parent-style-name="Normal">
      <style:paragraph-properties fo:line-height="115%"/>
    </style:style>
    <style:style style:name="T14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30" style:family="paragraph" style:parent-style-name="Normal">
      <style:paragraph-properties fo:line-height="115%"/>
    </style:style>
    <style:style style:name="T1430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31" style:family="paragraph" style:parent-style-name="Normal">
      <style:paragraph-properties fo:line-height="115%"/>
    </style:style>
    <style:style style:name="T1431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32" style:family="paragraph" style:parent-style-name="Normal">
      <style:paragraph-properties fo:line-height="115%"/>
    </style:style>
    <style:style style:name="T1432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9" style:family="table-row">
      <style:table-row-properties style:min-row-height="0.529cm"/>
    </style:style>
    <style:style style:name="Cell497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3" style:family="paragraph" style:parent-style-name="Normal">
      <style:paragraph-properties fo:line-height="115%"/>
    </style:style>
    <style:style style:name="T143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49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4" style:family="paragraph" style:parent-style-name="Normal">
      <style:paragraph-properties fo:line-height="115%"/>
    </style:style>
    <style:style style:name="T143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9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35" style:family="paragraph" style:parent-style-name="Normal">
      <style:paragraph-properties fo:line-height="115%"/>
    </style:style>
    <style:style style:name="T143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36" style:family="paragraph" style:parent-style-name="Normal">
      <style:paragraph-properties fo:line-height="115%"/>
    </style:style>
    <style:style style:name="T143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37" style:family="paragraph" style:parent-style-name="Normal">
      <style:paragraph-properties fo:line-height="115%"/>
    </style:style>
    <style:style style:name="T14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38" style:family="paragraph" style:parent-style-name="Normal">
      <style:paragraph-properties fo:line-height="115%"/>
    </style:style>
    <style:style style:name="T143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39" style:family="paragraph" style:parent-style-name="Normal">
      <style:paragraph-properties fo:line-height="115%"/>
    </style:style>
    <style:style style:name="T14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40" style:family="paragraph" style:parent-style-name="Normal">
      <style:paragraph-properties fo:line-height="115%"/>
    </style:style>
    <style:style style:name="T14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41" style:family="paragraph" style:parent-style-name="Normal">
      <style:paragraph-properties fo:line-height="115%"/>
    </style:style>
    <style:style style:name="T14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42" style:family="paragraph" style:parent-style-name="Normal">
      <style:paragraph-properties fo:line-height="115%"/>
    </style:style>
    <style:style style:name="T1442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43" style:family="paragraph" style:parent-style-name="Normal">
      <style:paragraph-properties fo:line-height="115%"/>
    </style:style>
    <style:style style:name="T1443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44" style:family="paragraph" style:parent-style-name="Normal">
      <style:paragraph-properties fo:line-height="115%"/>
    </style:style>
    <style:style style:name="T1444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0" style:family="table-row">
      <style:table-row-properties style:min-row-height="0.529cm"/>
    </style:style>
    <style:style style:name="Cell500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45" style:family="paragraph" style:parent-style-name="Normal">
      <style:paragraph-properties fo:line-height="115%"/>
    </style:style>
    <style:style style:name="T14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50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46" style:family="paragraph" style:parent-style-name="Normal">
      <style:paragraph-properties fo:line-height="115%"/>
    </style:style>
    <style:style style:name="T144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47" style:family="paragraph" style:parent-style-name="Normal">
      <style:paragraph-properties fo:line-height="115%"/>
    </style:style>
    <style:style style:name="T14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48" style:family="paragraph" style:parent-style-name="Normal">
      <style:paragraph-properties fo:line-height="115%"/>
    </style:style>
    <style:style style:name="T14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49" style:family="paragraph" style:parent-style-name="Normal">
      <style:paragraph-properties fo:line-height="115%"/>
    </style:style>
    <style:style style:name="T1449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50" style:family="paragraph" style:parent-style-name="Normal">
      <style:paragraph-properties fo:line-height="115%"/>
    </style:style>
    <style:style style:name="T1450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51" style:family="paragraph" style:parent-style-name="Normal">
      <style:paragraph-properties fo:line-height="115%"/>
    </style:style>
    <style:style style:name="T1451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52" style:family="paragraph" style:parent-style-name="Normal">
      <style:paragraph-properties fo:line-height="115%"/>
    </style:style>
    <style:style style:name="T1452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1" style:family="table-row">
      <style:table-row-properties style:min-row-height="0.529cm"/>
    </style:style>
    <style:style style:name="Cell503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53" style:family="paragraph" style:parent-style-name="Normal">
      <style:paragraph-properties fo:line-height="115%"/>
    </style:style>
    <style:style style:name="T14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50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54" style:family="paragraph" style:parent-style-name="Normal">
      <style:paragraph-properties fo:line-height="115%"/>
    </style:style>
    <style:style style:name="T14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55" style:family="paragraph" style:parent-style-name="Normal">
      <style:paragraph-properties fo:line-height="115%"/>
    </style:style>
    <style:style style:name="T145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56" style:family="paragraph" style:parent-style-name="Normal">
      <style:paragraph-properties fo:line-height="115%"/>
    </style:style>
    <style:style style:name="T145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57" style:family="paragraph" style:parent-style-name="Normal">
      <style:paragraph-properties fo:line-height="115%"/>
    </style:style>
    <style:style style:name="T145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58" style:family="paragraph" style:parent-style-name="Normal">
      <style:paragraph-properties fo:line-height="115%"/>
    </style:style>
    <style:style style:name="T145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59" style:family="paragraph" style:parent-style-name="Normal">
      <style:paragraph-properties fo:line-height="115%"/>
    </style:style>
    <style:style style:name="T145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60" style:family="paragraph" style:parent-style-name="Normal">
      <style:paragraph-properties fo:line-height="115%"/>
    </style:style>
    <style:style style:name="T1460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61" style:family="paragraph" style:parent-style-name="Normal">
      <style:paragraph-properties fo:line-height="115%"/>
    </style:style>
    <style:style style:name="T1461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62" style:family="paragraph" style:parent-style-name="Normal">
      <style:paragraph-properties fo:line-height="115%"/>
    </style:style>
    <style:style style:name="T1462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2" style:family="table-row">
      <style:table-row-properties style:min-row-height="0.529cm"/>
    </style:style>
    <style:style style:name="Cell506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63" style:family="paragraph" style:parent-style-name="Normal">
      <style:paragraph-properties fo:line-height="115%"/>
    </style:style>
    <style:style style:name="T14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50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64" style:family="paragraph" style:parent-style-name="Normal">
      <style:paragraph-properties fo:line-height="115%"/>
    </style:style>
    <style:style style:name="T14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65" style:family="paragraph" style:parent-style-name="Normal">
      <style:paragraph-properties fo:line-height="115%"/>
    </style:style>
    <style:style style:name="T14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66" style:family="paragraph" style:parent-style-name="Normal">
      <style:paragraph-properties fo:line-height="115%"/>
    </style:style>
    <style:style style:name="T14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67" style:family="paragraph" style:parent-style-name="Normal">
      <style:paragraph-properties fo:line-height="115%"/>
    </style:style>
    <style:style style:name="T14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68" style:family="paragraph" style:parent-style-name="Normal">
      <style:paragraph-properties fo:line-height="115%"/>
    </style:style>
    <style:style style:name="T14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69" style:family="paragraph" style:parent-style-name="Normal">
      <style:paragraph-properties fo:line-height="115%"/>
    </style:style>
    <style:style style:name="T14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70" style:family="paragraph" style:parent-style-name="Normal">
      <style:paragraph-properties fo:line-height="115%"/>
    </style:style>
    <style:style style:name="T14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71" style:family="paragraph" style:parent-style-name="Normal">
      <style:paragraph-properties fo:line-height="115%"/>
    </style:style>
    <style:style style:name="T14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72" style:family="paragraph" style:parent-style-name="Normal">
      <style:paragraph-properties fo:line-height="115%"/>
    </style:style>
    <style:style style:name="T14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73" style:family="paragraph" style:parent-style-name="Normal">
      <style:paragraph-properties fo:line-height="115%"/>
    </style:style>
    <style:style style:name="T1473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74" style:family="paragraph" style:parent-style-name="Normal">
      <style:paragraph-properties fo:line-height="115%"/>
    </style:style>
    <style:style style:name="T1474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75" style:family="paragraph" style:parent-style-name="Normal">
      <style:paragraph-properties fo:line-height="115%"/>
    </style:style>
    <style:style style:name="T1475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3" style:family="table-row">
      <style:table-row-properties style:min-row-height="0.529cm"/>
    </style:style>
    <style:style style:name="Cell509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6" style:family="paragraph" style:parent-style-name="Normal">
      <style:paragraph-properties fo:line-height="115%"/>
    </style:style>
    <style:style style:name="T14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5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7" style:family="paragraph" style:parent-style-name="Normal">
      <style:paragraph-properties fo:line-height="115%"/>
    </style:style>
    <style:style style:name="T14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78" style:family="paragraph" style:parent-style-name="Normal">
      <style:paragraph-properties fo:line-height="115%"/>
    </style:style>
    <style:style style:name="T14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79" style:family="paragraph" style:parent-style-name="Normal">
      <style:paragraph-properties fo:line-height="115%"/>
    </style:style>
    <style:style style:name="T147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0" style:family="paragraph" style:parent-style-name="Normal">
      <style:paragraph-properties fo:line-height="115%"/>
    </style:style>
    <style:style style:name="T14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1" style:family="paragraph" style:parent-style-name="Normal">
      <style:paragraph-properties fo:line-height="115%"/>
    </style:style>
    <style:style style:name="T148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2" style:family="paragraph" style:parent-style-name="Normal">
      <style:paragraph-properties fo:line-height="115%"/>
    </style:style>
    <style:style style:name="T14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3" style:family="paragraph" style:parent-style-name="Normal">
      <style:paragraph-properties fo:line-height="115%"/>
    </style:style>
    <style:style style:name="T14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4" style:family="paragraph" style:parent-style-name="Normal">
      <style:paragraph-properties fo:line-height="115%"/>
    </style:style>
    <style:style style:name="T1484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85" style:family="paragraph" style:parent-style-name="Normal">
      <style:paragraph-properties fo:line-height="115%"/>
    </style:style>
    <style:style style:name="T1485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4" style:family="table-row">
      <style:table-row-properties style:min-row-height="0.529cm"/>
    </style:style>
    <style:style style:name="Cell512" style:family="table-cell">
      <style:table-cell-properties fo:background-color="#c6d9f0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6" style:family="paragraph" style:parent-style-name="Normal">
      <style:paragraph-properties fo:line-height="115%"/>
    </style:style>
    <style:style style:name="T14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normal" style:font-weight-asian="normal"/>
    </style:style>
    <style:style style:name="Cell51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7" style:family="paragraph" style:parent-style-name="Normal">
      <style:paragraph-properties fo:line-height="115%"/>
    </style:style>
    <style:style style:name="T14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488" style:family="paragraph" style:parent-style-name="Normal">
      <style:paragraph-properties fo:line-height="115%"/>
    </style:style>
    <style:style style:name="T148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89" style:family="paragraph" style:parent-style-name="Normal">
      <style:paragraph-properties fo:line-height="115%"/>
    </style:style>
    <style:style style:name="T148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0" style:family="paragraph" style:parent-style-name="Normal">
      <style:paragraph-properties fo:line-height="115%"/>
    </style:style>
    <style:style style:name="T149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1" style:family="paragraph" style:parent-style-name="Normal">
      <style:paragraph-properties fo:line-height="115%"/>
    </style:style>
    <style:style style:name="T149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2" style:family="paragraph" style:parent-style-name="Normal">
      <style:paragraph-properties fo:line-height="115%"/>
    </style:style>
    <style:style style:name="T149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3" style:family="paragraph" style:parent-style-name="Normal">
      <style:paragraph-properties fo:line-height="115%"/>
    </style:style>
    <style:style style:name="T149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4" style:family="paragraph" style:parent-style-name="Normal">
      <style:paragraph-properties fo:line-height="115%"/>
    </style:style>
    <style:style style:name="T149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5" style:family="paragraph" style:parent-style-name="Normal">
      <style:paragraph-properties fo:line-height="115%"/>
    </style:style>
    <style:style style:name="T149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6" style:family="paragraph" style:parent-style-name="Normal">
      <style:paragraph-properties fo:line-height="115%"/>
    </style:style>
    <style:style style:name="T149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497" style:family="paragraph" style:parent-style-name="Normal">
      <style:paragraph-properties fo:line-height="115%"/>
    </style:style>
    <style:style style:name="T1497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98" style:family="paragraph" style:parent-style-name="Normal">
      <style:paragraph-properties fo:line-height="115%"/>
    </style:style>
    <style:style style:name="T1498_1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499" style:family="paragraph" style:parent-style-name="Normal">
      <style:paragraph-properties fo:text-align="justify" fo:line-height="115%"/>
    </style:style>
    <style:style style:name="P1500" style:family="paragraph" style:parent-style-name="Normal">
      <style:paragraph-properties fo:text-align="justify" fo:line-height="115%"/>
    </style:style>
    <style:style style:name="P1501" style:family="paragraph" style:parent-style-name="Normal">
      <style:paragraph-properties fo:line-height="115%"/>
      <style:text-properties style:font-name-complex="Arial"/>
    </style:style>
  </office:automatic-styles>
  <office:body>
    <office:text>
      <text:section text:style-name="S1" text:name="S1">
        <text:p text:style-name="P1"><text:span text:style-name="T1_1">Science<text:s/>for<text:s/>Emergencies<text:s/>Centre<text:s/>of<text:s/>Expertise<text:s/>(SECE)<text:s/></text:span><text:span text:style-name="T1_2">Business<text:s/>Case<text:s/>–<text:s/></text:span><text:span text:style-name="T1_3">October<text:s/></text:span><text:span text:style-name="T1_4">2024</text:span></text:p>
        <text:p text:style-name="P2"/>
        <text:p text:style-name="P3"><text:span text:style-name="T3_1">Summary<text:s/>Sheet</text:span></text:p>
        <text:p text:style-name="P4"/>
        <table:table table:style-name="Table1">
          <table:table-column table:style-name="Column1"/>
          <table:table-row table:style-name="Row1">
            <table:table-cell table:style-name="Cell1">
              <text:p text:style-name="P5"><text:span text:style-name="T5_1">Business<text:s/>Plan<text:s/>Summary:</text:span></text:p>
              <text:p text:style-name="P6"><text:span text:style-name="T6_1">This<text:s/>business<text:s/>case<text:s/>will<text:s/>contribute<text:s/>to<text:s/>the<text:s/>achievement<text:s/>of<text:s/>Research<text:s/>&amp;<text:s/>Evidence<text:s/>Directorate’s<text:s/>Business<text:s/>plan<text:s/>to<text:s/>invest<text:s/>in<text:s/>mission-driven<text:s/>R</text:span><text:span text:style-name="T6_2">esearch<text:s/>and<text:s/>Development<text:s/>(</text:span><text:span text:style-name="T6_3">R&amp;D</text:span><text:span text:style-name="T6_4">)</text:span><text:span text:style-name="T6_5"><text:s/>to<text:s/>enhance<text:s/>FCDO<text:s/>development<text:s/>and<text:s/>diplomatic<text:s/>impact.</text:span><text:span text:style-name="T6_6"><text:s/>I</text:span><text:span text:style-name="T6_7">t<text:s/>will<text:s/>invest<text:s/>in,<text:s/>and<text:s/>coordinate,<text:s/>the<text:s/>best<text:s/>available<text:s/></text:span><text:span text:style-name="T6_8">research<text:s/>and<text:s/></text:span><text:span text:style-name="T6_9">analysis<text:s/></text:span><text:span text:style-name="T6_10">t</text:span><text:span text:style-name="T6_11">o<text:s/></text:span><text:span text:style-name="T6_12">improve<text:s/>the<text:s/>FCDO’s<text:s/>preparedness<text:s/>for,<text:s/>and<text:s/>response<text:s/>to,<text:s/>emergencies.<text:s/></text:span><text:span text:style-name="T6_13">In<text:s/>doing<text:s/>so,<text:s/>it</text:span><text:span text:style-name="T6_14"><text:s/>will<text:s/>contribute<text:s/>to<text:s/></text:span><text:span text:style-name="T6_15">the<text:s/></text:span><text:span text:style-name="T6_16">Government’s<text:s/>mission<text:s/></text:span><text:span text:style-name="T6_17">for<text:s/>Britain<text:s/>to<text:s/>become<text:s/>a</text:span><text:span text:style-name="T6_18"><text:s/>global<text:s/>leader<text:s/>in<text:s/></text:span><text:span text:style-name="T6_19">development</text:span><text:span text:style-name="T6_20"><text:s/></text:span><text:span text:style-name="T6_21">through<text:s/>renewing<text:s/>expertise</text:span><text:span text:style-name="T6_22"><text:s/>to<text:s/>make<text:s/>the<text:s/>world<text:s/>a<text:s/>safer,<text:s/>more<text:s/>prosperous<text:s/>place.</text:span><text:span text:style-name="T6_23"><text:s/>It<text:s/>will<text:s/>also<text:s/>deliver<text:s/>against<text:s/>the<text:s/>Foreign<text:s/>Secretar</text:span><text:span text:style-name="T6_24">y’s</text:span><text:span text:style-name="T6_25"><text:s/>priorit</text:span><text:span text:style-name="T6_26">y</text:span><text:span text:style-name="T6_27"><text:s/>to<text:s/>modernise<text:s/>the<text:s/>FCDO’s<text:s/>approach<text:s/>to<text:s/>developmen</text:span><text:span text:style-name="T6_28">t,<text:s/>in<text:s/>particular<text:s/>ensuring<text:s/></text:span><text:span text:style-name="T6_29">that</text:span><text:span text:style-name="T6_30"><text:s/>cutting-edge<text:s/>and<text:s/>innovative<text:s/>research</text:span><text:span text:style-name="T6_31"><text:s/>underpins<text:s/>the<text:s/>FCDO’s<text:s/>preparation<text:s/>for,<text:s/>and<text:s/>response<text:s/>to,<text:s/>emergencies.</text:span></text:p>
              <text:p text:style-name="P7"><text:span text:style-name="T7_1">The<text:s/>Science<text:s/>for<text:s/>Emergencies<text:s/>Centre<text:s/>of<text:s/>Expertise<text:s/>(SECE)<text:s/>will<text:s/>d</text:span><text:span text:style-name="T7_2">eliver<text:s/>research<text:s/>to</text:span><text:span text:style-name="T7_3"><text:s/></text:span><text:span text:style-name="T7_4">explore,<text:s/>develop<text:s/>and<text:s/>trial<text:s/>innovative<text:s/>methods<text:s/>and<text:s/>products<text:s/>that<text:s/>fill<text:s/>identified<text:s/>evidence/analysis<text:s/>gaps<text:s/>faced<text:s/>by<text:s/>the<text:s/>FCDO<text:s/>and<text:s/>its<text:s/>partner<text:s/>organisations<text:s/>in<text:s/>preparing<text:s/>for,<text:s/>and<text:s/>responding<text:s/>to,</text:span><text:span text:style-name="T7_5"><text:s/>a<text:s/>full<text:s/>range<text:s/>of</text:span><text:span text:style-name="T7_6"><text:s/>emergencies.</text:span><text:span text:style-name="T7_7"><text:s/></text:span><text:span text:style-name="T7_8">It<text:s/>will<text:s/>use<text:s/>programme-funded<text:s/>staff,<text:s/>memoranda<text:s/>of<text:s/>understanding<text:s/>with<text:s/>key<text:s/>HMG<text:s/>partners,<text:s/>and<text:s/></text:span><text:span text:style-name="T7_9">accountable<text:s/>grants<text:s/>with<text:s/>the<text:s/>wider<text:s/>research<text:s/>community</text:span><text:span text:style-name="T7_10"><text:s/>to<text:s/>ensure<text:s/>that<text:s/>the<text:s/>best<text:s/>available<text:s/>data,<text:s/>methods<text:s/>and<text:s/>skills<text:s/>are<text:s/>leveraged<text:s/>regardless<text:s/>of<text:s/>where<text:s/>they<text:s/>are<text:s/>based<text:s/></text:span><text:span text:style-name="T7_11">within<text:s/>the<text:s/>global<text:s/></text:span><text:span text:style-name="T7_12">research<text:s/>system.</text:span></text:p>
              <text:p text:style-name="P8"><text:span text:style-name="T8_1">This<text:s/>business<text:s/>case<text:s/>outlines<text:s/>the<text:s/>case<text:s/>for<text:s/>FCDO<text:s/>to<text:s/>establish<text:s/>the<text:s/>Science<text:s/>for<text:s/>Emergencies<text:s/>Centre<text:s/>of<text:s/>Expertise<text:s/>(SECE)<text:s/>to<text:s/>future-proof<text:s/>the<text:s/>FCDO’s<text:s/>emergency<text:s/>response<text:s/>structures,<text:s/>ensuring<text:s/>that<text:s/>they<text:s/>are<text:s/>underpinned<text:s/>by<text:s/>rigorous<text:s/>and<text:s/>timely<text:s/>research,<text:s/>evidence,<text:s/>analysis<text:s/>and<text:s/>expertise.<text:s/>SECE<text:s/>will<text:s/>make<text:s/>it<text:s/>easier<text:s/>to<text:s/>provide<text:s/>FCDO<text:s/>staff<text:s/>and<text:s/>their<text:s/>response<text:s/>partners<text:s/>with<text:s/>fit-for-purpose<text:s/>research<text:s/>and<text:s/>supporting<text:s/>expertise<text:s/>needed<text:s/>to<text:s/>interpret<text:s/>the<text:s/>resulting<text:s/>evidence<text:s/>in<text:s/>a<text:s/>timely<text:s/>manner.<text:s/>This<text:s/>will<text:s/>improve<text:s/>the<text:s/>FCDO’s<text:s/>ability<text:s/>to<text:s/>prepare<text:s/>for<text:s/>and<text:s/>respond<text:s/>to<text:s/>such<text:s/>emergencies,<text:s/>mitigating<text:s/>their<text:s/>impact.</text:span></text:p>
            </table:table-cell>
          </table:table-row>
        </table:table>
        <text:p text:style-name="P9"/>
        <table:table table:style-name="Table2">
          <table:table-column table:style-name="Column2"/>
          <table:table-column table:style-name="Column3"/>
          <table:table-column table:style-name="Column4"/>
          <table:table-row table:style-name="Row2">
            <table:table-cell table:style-name="Cell2" table:number-columns-spanned="3">
              <text:p text:style-name="P10"><text:span text:style-name="T10_1">Title:<text:s text:c="2"/></text:span></text:p>
              <text:p text:style-name="P11"><text:span text:style-name="T11_1">Science<text:s/>for<text:s/>Emergencies<text:s/>Centre<text:s/>of<text:s/>Expertise</text:span><text:span text:style-name="T11_2"><text:s/>(SECE)</text:span></text:p>
            </table:table-cell>
            <table:covered-table-cell/>
            <table:covered-table-cell/>
          </table:table-row>
          <table:table-row table:style-name="Row3">
            <table:table-cell table:style-name="Cell3" table:number-columns-spanned="3">
              <text:p text:style-name="P12"><text:span text:style-name="T12_1">Programme<text:s/>sum</text:span><text:span text:style-name="T12_2">mary<text:s/>(100<text:s/>words<text:s/>maximum):</text:span></text:p>
              <text:p text:style-name="P13"><text:span text:style-name="T13_1">The<text:s/>Science<text:s/>for<text:s/>Emergencies<text:s/>Centre<text:s/>of<text:s/>Expertise<text:s/>(SECE)<text:s/>will<text:s/>strengthen<text:s/></text:span><text:span text:style-name="T13_2">the<text:s/></text:span><text:span text:style-name="T13_3">FCDO’s</text:span><text:span text:style-name="T13_4"><text:s/></text:span><text:span text:style-name="T13_5">production<text:s/>and<text:s/></text:span><text:span text:style-name="T13_6">use<text:s/>of</text:span><text:span text:style-name="T13_7"><text:s/>scientific</text:span><text:span text:style-name="T13_8"><text:s/>research<text:s/>in<text:s/></text:span><text:span text:style-name="T13_9">preparing<text:s/>for<text:s/>and<text:s/>responding<text:s/>to<text:s/></text:span><text:span text:style-name="T13_10">emergencies</text:span><text:span text:style-name="T13_11">.</text:span><text:span text:style-name="T13_12"><text:s/></text:span><text:span text:style-name="T13_13">Research<text:s/>outputs<text:s/>from<text:s/>SECE<text:s/>will<text:s/>be<text:s/>used<text:s/>to<text:s/>inform<text:s/>the<text:s/>FCDO’s<text:s/>decision-making</text:span><text:span text:style-name="T13_14"><text:s/>and</text:span><text:span text:style-name="T13_15"><text:s/></text:span><text:span text:style-name="T13_16">those</text:span><text:span text:style-name="T13_17"><text:s/>of<text:s/>its<text:s/></text:span><text:span text:style-name="T13_18">emergency<text:s/>response<text:s/></text:span><text:span text:style-name="T13_19">partners</text:span><text:span text:style-name="T13_20">.<text:s/></text:span><text:span text:style-name="T13_21">SECE’s<text:s/>activity<text:s/>will<text:s/></text:span><text:span text:style-name="T13_22">help<text:s/>reduce</text:span><text:span text:style-name="T13_23"><text:s/>suffering<text:s/>for<text:s/>those<text:s/>aff</text:span><text:span text:style-name="T13_24">ected<text:s/>by</text:span><text:span text:style-name="T13_25"><text:s/></text:span><text:span text:style-name="T13_26">emergencies</text:span><text:span text:style-name="T13_27">,<text:s/>particularly<text:s/>in<text:s/>LMICs<text:s/>where<text:s/>the<text:s/>impact<text:s/>of<text:s/></text:span><text:span text:style-name="T13_28">emergencie</text:span><text:span text:style-name="T13_29">s<text:s/>tends<text:s/>to<text:s/>be<text:s/>greater</text:span><text:span text:style-name="T13_30"><text:s/>due<text:s/>to<text:s/>increased<text:s/>vulnerability</text:span><text:span text:style-name="T13_31">.<text:s/>SECE<text:s/>will<text:s/>use<text:s/>a<text:s/>hub-</text:span><text:span text:style-name="T13_32">and-spoke<text:s/>model<text:s/>(drawing<text:s/></text:span><text:span text:style-name="T13_33">on</text:span><text:span text:style-name="T13_34"><text:s/>expert</text:span><text:span text:style-name="T13_35">s</text:span><text:span text:style-name="T13_36"><text:s/></text:span><text:span text:style-name="T13_37">in-house</text:span><text:span text:style-name="T13_38">,</text:span><text:span text:style-name="T13_39"><text:s/></text:span><text:span text:style-name="T13_40">across<text:s/>government,<text:s/>and<text:s/>throughout<text:s/>the<text:s/>wider<text:s/>research<text:s/>community</text:span><text:span text:style-name="T13_41">)<text:s/>to<text:s/></text:span><text:span text:style-name="T13_42">undertake<text:s/>high<text:s/>quality<text:s/>research<text:s/>and<text:s/>produce</text:span><text:span text:style-name="T13_43"><text:s/></text:span><text:span text:style-name="T13_44">timely<text:s/>evidence<text:s/>and<text:s/>analysis<text:s/>for<text:s/>use<text:s/>by<text:s/>decision-makers.</text:span></text:p>
            </table:table-cell>
            <table:covered-table-cell/>
            <table:covered-table-cell/>
          </table:table-row>
          <table:table-row table:style-name="Row4">
            <table:table-cell table:style-name="Cell4" table:number-columns-spanned="3">
              <text:p text:style-name="P14"><text:span text:style-name="T14_1">What<text:s/>is<text:s/>the<text:s/>rationale<text:s/>for<text:s/>UK<text:s/>Aid<text:s/>spending?<text:s/>(200<text:s/>words<text:s/>maximum):</text:span></text:p>
              <text:p text:style-name="P15"><text:span text:style-name="T15_1">Under<text:s/>the</text:span><text:span text:style-name="T15_2"><text:s/>International<text:s/>Development<text:s/>Act<text:s/>2002</text:span><text:span text:style-name="T15_3">,<text:s/>the<text:s/>UK<text:s/>may</text:span><text:span text:style-name="T15_4"><text:s/>provide<text:s/>humanitarian<text:s/>assistance<text:s/>following<text:s/>a<text:s/>natural<text:s/>or<text:s/>man-made<text:s/></text:span><text:span text:style-name="T15_5">hazard<text:s/></text:span><text:span text:style-name="T15_6">or<text:s/></text:span><text:span text:style-name="T15_7">other</text:span><text:span text:style-name="T15_8"><text:s/>emergency.<text:s/>This<text:s/>includes<text:s/>assistance,<text:s/>such<text:s/>as<text:s/>research<text:s/>evidence</text:span><text:span text:style-name="T15_9">,</text:span><text:span text:style-name="T15_10"><text:s/>that<text:s/></text:span><text:span text:style-name="T15_11">can<text:s/>inform<text:s/></text:span><text:span text:style-name="T15_12">evidence-based<text:s/></text:span><text:span text:style-name="T15_13">action<text:s/>t</text:span><text:span text:style-name="T15_14">o</text:span><text:span text:style-name="T15_15"><text:s/></text:span><text:span text:style-name="T15_16">help<text:s/></text:span><text:span text:style-name="T15_17">prevent<text:s/>or<text:s/></text:span><text:span text:style-name="T15_18">alleviate<text:s/>suffering.<text:s/></text:span><text:span text:style-name="T15_19">SECE<text:s/>will<text:s/>ensur</text:span><text:span text:style-name="T15_20">e</text:span><text:span text:style-name="T15_21"><text:s/>that<text:s/></text:span><text:span text:style-name="T15_22">high-quality<text:s/>research<text:s/></text:span><text:span text:style-name="T15_23">is<text:s/>undertaken<text:s/>to<text:s/>support<text:s/></text:span><text:span text:style-name="T15_24">evidence-based<text:s/></text:span><text:span text:style-name="T15_25">humanitarian<text:s/>assistance</text:span><text:span text:style-name="T15_26"><text:s/>during<text:s/>emergencies</text:span><text:span text:style-name="T15_27">.</text:span></text:p>
              <text:p text:style-name="P16"><text:span text:style-name="T16_1">Strengthening<text:s/></text:span><text:span text:style-name="T16_2">emergency</text:span><text:span text:style-name="T16_3"><text:s/></text:span><text:span text:style-name="T16_4">structures</text:span><text:span text:style-name="T16_5"><text:s/>is<text:s/>particularly<text:s/>important<text:s/></text:span><text:span text:style-name="T16_6">because,<text:s/>as<text:s/>highlighted<text:s/>in<text:s/></text:span><text:span text:style-name="T16_7">the</text:span><text:span text:style-name="T16_8"><text:s/>2023<text:s/>Integrated<text:s/>Review<text:s/>Refresh</text:span><text:span text:style-name="T16_9"><text:s/>(IRR)</text:span><text:span text:style-name="T16_10">,<text:s/></text:span><text:span text:style-name="T16_11">the<text:s/>UK<text:s/></text:span><text:span text:style-name="T16_12">is</text:span><text:span text:style-name="T16_13"><text:s/>responding<text:s/>to<text:s/>a<text:s/>mor</text:span><text:span text:style-name="T16_14">e<text:s/>contested<text:s/>and<text:s/>volatile<text:s/>world.<text:s/></text:span><text:span text:style-name="T16_15">The<text:s/>2023<text:s/>International<text:s/>Development<text:s/>White<text:s/>Paper<text:s/>notes<text:s/>how<text:s/>science<text:s/>from<text:s/>across<text:s/>a<text:s/>range<text:s/>of<text:s/>disciplines<text:s/>can<text:s/>better<text:s/>mitigate,<text:s/>prepare<text:s/>for,<text:s/>and<text:s/>respond<text:s/>to<text:s/>crises.</text:span><text:span text:style-name="T16_16"><text:s/></text:span><text:span text:style-name="T16_17">The<text:s/>2022<text:s/>National<text:s/>Resilience<text:s/>Framework<text:s/></text:span><text:span text:style-name="T16_18">indicates<text:s/>that<text:s/>b</text:span><text:span text:style-name="T16_19">uilding<text:s/>the<text:s/>capacity<text:s/>and<text:s/>capability<text:s/></text:span><text:span text:style-name="T16_20">in<text:s/>partner<text:s/>nations<text:s/>(especially<text:s/>LMICs)<text:s/>will<text:s/>be<text:s/>key<text:s/>to<text:s/>improv</text:span><text:span text:style-name="T16_21">ing</text:span><text:span text:style-name="T16_22"><text:s/>resilience<text:s/>against<text:s/></text:span><text:span text:style-name="T16_23">global<text:s/>challenges</text:span><text:span text:style-name="T16_24">.</text:span><text:span text:style-name="T16_25"><text:s/>SECE<text:s/>will<text:s/>improve<text:s/></text:span><text:span text:style-name="T16_26">the<text:s/></text:span><text:span text:style-name="T16_27">FCDO’s<text:s/>preparedness<text:s/>for</text:span><text:span text:style-name="T16_28"><text:s/>and<text:s/>response<text:s/>to</text:span><text:span text:style-name="T16_29"><text:s/>emergencies</text:span><text:span text:style-name="T16_30"><text:s/>as<text:s/>well<text:s/>as<text:s/>its<text:s/>partners.<text:s/>It<text:s/>will<text:s/>also<text:s/>support</text:span><text:span text:style-name="T16_31"><text:s/>resilience<text:s/>at<text:s/>post,<text:s/>which<text:s/>will<text:s/>in<text:s/>turn<text:s/>support<text:s/>local/regional<text:s/>resilience.</text:span></text:p>
            </table:table-cell>
            <table:covered-table-cell/>
            <table:covered-table-cell/>
          </table:table-row>
          <table:table-row table:style-name="Row5">
            <table:table-cell table:style-name="Cell5" table:number-columns-spanned="2">
              <text:p text:style-name="P17"><text:span text:style-name="T17_1">Programme<text:s/>Value:<text:s/></text:span></text:p>
              <text:p text:style-name="P18"><text:span text:style-name="T18_1">Up<text:s/>to<text:s/>£</text:span><text:span text:style-name="T18_2">19</text:span><text:span text:style-name="T18_3">.</text:span><text:span text:style-name="T18_4">9</text:span><text:span text:style-name="T18_5">m<text:s/>(including<text:s/>£</text:span><text:span text:style-name="T18_6">17</text:span><text:span text:style-name="T18_7">m<text:s/>core<text:s/>ODA<text:s/>funding<text:s/>and<text:s/>up<text:s/>to<text:s/>£2.</text:span><text:span text:style-name="T18_8">9</text:span><text:span text:style-name="T18_9">m<text:s/>non-ODA<text:s/>funding)</text:span><text:span text:style-name="T18_10"><text:s/></text:span><text:span text:style-name="T18_11">over<text:s/>3.5<text:s/>years.</text:span></text:p>
            </table:table-cell>
            <table:covered-table-cell/>
            <table:table-cell table:style-name="Cell6">
              <text:p text:style-name="P19"><text:span text:style-name="T19_1">Country/<text:s/>Region<text:s/>or<text:s/>Sector:<text:s/></text:span></text:p>
              <text:p text:style-name="P20"><text:span text:style-name="T20_1">Global,<text:s/>with<text:s/>focus<text:s/>on<text:s/>ODA<text:s/>countries</text:span></text:p>
            </table:table-cell>
          </table:table-row>
          <table:table-row table:style-name="Row6">
            <table:table-cell table:style-name="Cell7" table:number-columns-spanned="2">
              <text:p text:style-name="P21"><text:span text:style-name="T21_1">Department/Country<text:s/>Office<text:s/>confirmation<text:s/>of<text:s/>review<text:s/>processes</text:span></text:p>
            </table:table-cell>
            <table:covered-table-cell/>
            <table:table-cell table:style-name="Cell8">
              <text:p text:style-name="P22"><text:span text:style-name="T22_1">Director</text:span><text:span text:style-name="T22_2"><text:s/>confirmation<text:s/>that<text:s/>Departmental<text:s/>processes<text:s/>for<text:s/>BC<text:s/>review<text:s/>have<text:s/>been<text:s/>followed<text:s/>prior<text:s/>to<text:s/>submission</text:span></text:p>
            </table:table-cell>
          </table:table-row>
          <table:table-row table:style-name="Row7">
            <table:table-cell table:style-name="Cell9" table:number-columns-spanned="2">
              <text:p text:style-name="P23"><text:span text:style-name="T23_1">Contact<text:s/>name</text:span></text:p>
            </table:table-cell>
            <table:covered-table-cell/>
            <table:table-cell table:style-name="Cell10">
              <text:p text:style-name="P24"><text:span text:style-name="T24_1">Dr<text:s/>Rowena<text:s/>Bermingham</text:span></text:p>
            </table:table-cell>
          </table:table-row>
          <table:table-row table:style-name="Row8">
            <table:table-cell table:style-name="Cell11" table:number-columns-spanned="3">
              <text:p text:style-name="P25"><text:span text:style-name="T25_1">Threshold<text:s/>for<text:s/>final<text:s/>approval<text:s/>of<text:s/>Business<text:s/>Case:<text:s/></text:span></text:p>
              <text:p text:style-name="P26"><text:span text:style-name="T26_1">Professor<text:s/>Charlotte<text:s/>Watts,<text:s/>Chief<text:s/>Scientific<text:s/>Adviser<text:s/>and<text:s/>RED<text:s/>Director</text:span></text:p>
            </table:table-cell>
            <table:covered-table-cell/>
            <table:covered-table-cell/>
          </table:table-row>
          <table:table-row table:style-name="Row9">
            <table:table-cell table:style-name="Cell12">
              <text:p text:style-name="P27"><text:span text:style-name="T27_1">Date<text:s/>of<text:s/>Approval<text:s/>of<text:s/>Concept<text:s/>Note:</text:span></text:p>
            </table:table-cell>
            <table:table-cell table:style-name="Cell13">
              <text:p text:style-name="P28"><text:span text:style-name="T28_1">10/08/2023</text:span></text:p>
            </table:table-cell>
            <table:table-cell table:style-name="Cell14">
              <text:p text:style-name="P29"><text:span text:style-name="T29_1">Name<text:s/>and<text:s/>role<text:s/>of<text:s/>Approver</text:span></text:p>
              <text:p text:style-name="P30"><text:span text:style-name="T30_1">Minister<text:s/>Mitchell</text:span></text:p>
            </table:table-cell>
          </table:table-row>
          <table:table-row table:style-name="Row10">
            <table:table-cell table:style-name="Cell15">
              <text:p text:style-name="P31"><text:span text:style-name="T31_1">Date<text:s/>of<text:s/>Approval<text:s/>of<text:s/>Business<text:s/>Case:</text:span></text:p>
            </table:table-cell>
            <table:table-cell table:style-name="Cell16">
              <text:p text:style-name="P32"><text:span text:style-name="T32_1">TBC</text:span></text:p>
            </table:table-cell>
            <table:table-cell table:style-name="Cell17">
              <text:p text:style-name="P33"><text:span text:style-name="T33_1">Name<text:s/>and<text:s/>role<text:s/>of<text:s/>Approver</text:span></text:p>
              <text:p text:style-name="P34"><text:span text:style-name="T34_1">Professor<text:s/>Charlotte<text:s/>Watts,<text:s/>Chief<text:s/>Scientific<text:s/>Adviser<text:s/>and<text:s/>RED<text:s/>Director</text:span></text:p>
            </table:table-cell>
          </table:table-row>
          <table:table-row table:style-name="Row11">
            <table:table-cell table:style-name="Cell18">
              <text:p text:style-name="P35"><text:span text:style-name="T35_1">Programme<text:s/>Code:<text:s/></text:span><text:span text:style-name="T35_2">400163</text:span></text:p>
              <text:p text:style-name="P36"/>
            </table:table-cell>
            <table:table-cell table:style-name="Cell19">
              <text:p text:style-name="P37"><text:span text:style-name="T37_1">AMP<text:s/>Start<text:s/>Date:</text:span><text:span text:style-name="T37_2"><text:s/></text:span><text:span text:style-name="T37_3">01/</text:span><text:span text:style-name="T37_4">11</text:span><text:span text:style-name="T37_5">/2</text:span><text:span text:style-name="T37_6">4</text:span></text:p>
            </table:table-cell>
            <table:table-cell table:style-name="Cell20">
              <text:p text:style-name="P38"><text:span text:style-name="T38_1">AMP<text:s/>End<text:s/>Date:</text:span><text:span text:style-name="T38_2"><text:s/></text:span><text:span text:style-name="T38_3">3</text:span><text:span text:style-name="T38_4">0</text:span><text:span text:style-name="T38_5">/</text:span><text:span text:style-name="T38_6">1</text:span><text:span text:style-name="T38_7">1</text:span><text:span text:style-name="T38_8">/2</text:span><text:span text:style-name="T38_9">8</text:span></text:p>
            </table:table-cell>
          </table:table-row>
          <table:table-row table:style-name="Row12">
            <table:table-cell table:style-name="Cell21">
              <text:p text:style-name="P39"><text:span text:style-name="T39_1">Overall<text:s/>programme<text:s/>risk<text:s/>rating:<text:s/></text:span></text:p>
              <text:p text:style-name="P40"/>
            </table:table-cell>
            <table:table-cell table:style-name="Cell22" table:number-columns-spanned="2">
              <text:p text:style-name="P41"><text:span text:style-name="T41_1">Moderate</text:span></text:p>
            </table:table-cell>
            <table:covered-table-cell/>
          </table:table-row>
        </table:table>
        <text:p text:style-name="P42"/>
        <text:p text:style-name="P43"/>
        <text:list text:style-name="LS1" xml:id="list0">
          <text:list-item>
            <text:h text:style-name="P44" text:outline-level="2"><text:span text:style-name="T44_1">Strategic<text:s/>Case<text:s/></text:span></text:h>
          </text:list-item>
        </text:list>
        <text:p text:style-name="P45"><text:span text:style-name="T45_1">The<text:s/>FCDO<text:s/>is<text:s/>at<text:s/>the<text:s/>forefront<text:s/>of<text:s/>the<text:s/>UK<text:s/>response<text:s/>to<text:s/>international<text:s/>emergenc</text:span><text:span text:style-name="T45_2">i</text:span><text:span text:style-name="T45_3">es</text:span></text:p>
        <text:list text:style-name="LS2" xml:id="list1">
          <text:list-item>
            <text:p text:style-name="P46"><text:span text:style-name="T46_1">Evidence<text:s/>shows<text:s/>that<text:s/>emergencies<text:s/>push<text:s/>people<text:s/>into<text:s/>extreme<text:s/>poverty;<text:s/>for<text:s/>example,<text:s/>the<text:s/>World<text:s/>Bank<text:s/>suggests<text:s/>that<text:s/>rising<text:s/>inflation<text:s/>and<text:s/>the<text:s/>conflict<text:s/>in<text:s/>Ukraine<text:s/>lead<text:s/>to<text:s/>an<text:s/>additional<text:s/>75–95<text:s/>million<text:s/>people<text:s/>living<text:s/>in<text:s/>extreme<text:s/>poverty<text:s/>in<text:s/>2022.</text:span><text:span text:style-name="T46_2"><text:note text:note-class="footnote"><text:note-citation/><text:note-body><text:p text:style-name="P47"><text:span text:style-name="T47_1"><text:s/>The<text:s/>World<text:s/>Bank<text:s/>(2022).<text:s/></text:span><text:span text:style-name="T47_2"><text:a xlink:type="simple" xlink:href="https://www.worldbank.org/en/understanding-poverty"><text:span text:style-name="T47_3">Understanding<text:s/>poverty</text:span></text:a></text:span><text:span text:style-name="T47_4">.</text:span></text:p></text:note-body></text:note></text:span><text:span text:style-name="T47_5"><text:s/></text:span><text:span text:style-name="T47_6">E</text:span><text:span text:style-name="T47_7">mergencies<text:s/>also<text:s/>widen<text:s/>global<text:s/>inequality,<text:s/>with<text:s/>LMICs<text:s/>carrying<text:s/>the<text:s/>highest<text:s/>infectious<text:s/>disease<text:s/>burden<text:s/>while<text:s/>also<text:s/>bearing<text:s/>the<text:s/>brunt<text:s/>of<text:s/>the<text:s/>climate<text:s/>crisis.</text:span><text:span text:style-name="T47_8"><text:note text:note-class="footnote"><text:note-citation/><text:note-body><text:p text:style-name="P48"><text:span text:style-name="T48_1"><text:s/>Baker<text:s/></text:span><text:span text:style-name="T48_2">et<text:s/>al<text:s/></text:span><text:span text:style-name="T48_3">(2022).<text:s/></text:span><text:span text:style-name="T48_4"><text:a xlink:type="simple" xlink:href="https://www.nature.com/articles/s41579-021-00639-z"><text:span text:style-name="T48_5">Infectious<text:s/>disease<text:s/>in<text:s/>an<text:s/>era<text:s/>of<text:s/>global<text:s/>change</text:span></text:a></text:span><text:span text:style-name="T48_6">.<text:s/></text:span><text:span text:style-name="T48_7">Nature<text:s/>Reviews<text:s/>Microbiology</text:span><text:span text:style-name="T48_8">,<text:s/>20.</text:span></text:p></text:note-body></text:note></text:span><text:span text:style-name="T48_9">,</text:span><text:span text:style-name="T48_10"><text:note text:note-class="footnote"><text:note-citation/><text:note-body><text:p text:style-name="P49"><text:span text:style-name="T49_1"><text:s/>World<text:s/>Economic<text:s/>Forum<text:s/>(2023).<text:s/></text:span><text:span text:style-name="T49_2"><text:a xlink:type="simple" xlink:href="https://www.weforum.org/agenda/2023/01/climate-crisis-poor-davos2023/"><text:span text:style-name="T49_3">The<text:s/>climate<text:s/>crisis<text:s/>disproportionately<text:s/>hits<text:s/>the<text:s/>poor.<text:s/>How<text:s/>can<text:s/>we<text:s/>protect<text:s/>them?</text:span></text:a></text:span></text:p></text:note-body></text:note></text:span></text:p>
          </text:list-item>
        </text:list>
        <text:p text:style-name="P50"/>
        <text:list text:style-name="LS2" xml:id="list2" text:continue-list="list1">
          <text:list-item>
            <text:p text:style-name="P51"><text:span text:style-name="T51_1">Under<text:s/>the<text:s/>International<text:s/>Development<text:s/>Act<text:s/>2002,<text:s/>the<text:s/>UK<text:s/>may<text:s/>provide<text:s/>development<text:s/>assistance<text:s/>to<text:s/>reduce<text:s/>poverty<text:s/>and<text:s/>may<text:s/>provide<text:s/>humanitarian<text:s/>assistance<text:s/>following<text:s/>a<text:s/>natural<text:s/>or<text:s/>man-made<text:s/>disaster<text:s/>or<text:s/>other<text:s/>emergency.</text:span><text:span text:style-name="T51_2"><text:note text:note-class="footnote"><text:note-citation/><text:note-body><text:p text:style-name="P52"><text:span text:style-name="T52_1"><text:s/></text:span><text:span text:style-name="T52_2"><text:a xlink:type="simple" xlink:href="https://www.legislation.gov.uk/ukpga/2002/1/section/3"><text:span text:style-name="T52_3">International<text:s/>Development<text:s/>Act<text:s/>(2022)</text:span></text:a></text:span><text:span text:style-name="T52_4">.</text:span></text:p></text:note-body></text:note></text:span><text:span text:style-name="T52_5"><text:s/>This<text:s/>includes<text:s/>technical<text:s/>assistance,<text:s/>such<text:s/>as<text:s/>contributing<text:s/>research,<text:s/>evidence<text:s/>or<text:s/>analysis<text:s/>that<text:s/>could<text:s/>help<text:s/>alleviate<text:s/>suffering.<text:s/>The<text:s/>UK<text:s/>Humanitarian<text:s/>Framework,<text:s/>which<text:s/>sets<text:s/>out<text:s/>how<text:s/>the<text:s/>FCDO<text:s/>will<text:s/>deliver<text:s/>UK<text:s/>government<text:s/>commitments<text:s/>on<text:s/>humanitarian<text:s/>preparedness<text:s/>and<text:s/>response,<text:s/>notes<text:s/>that<text:s/>science<text:s/>and<text:s/>innovation<text:s/>is<text:s/>at<text:s/>the<text:s/>core<text:s/>of<text:s/>the<text:s/>FCDO<text:s/>approach<text:s/>(for<text:s/>preventing,<text:s/>preparing<text:s/>for,<text:s/>and<text:s/>responding<text:s/>to<text:s/>disasters).</text:span><text:span text:style-name="T52_6"><text:note text:note-class="footnote"><text:note-citation/><text:note-body><text:p text:style-name="P53"><text:span text:style-name="T53_1"><text:s/>FCDO<text:s/>(2022).<text:s/></text:span><text:span text:style-name="T53_2"><text:a xlink:type="simple" xlink:href="https://www.gov.uk/government/publications/uk-humanitarian-framework"><text:span text:style-name="T53_3">UK<text:s/>humanitarian<text:s/>framework</text:span></text:a></text:span><text:span text:style-name="T53_4">.</text:span></text:p></text:note-body></text:note></text:span></text:p>
          </text:list-item>
        </text:list>
        <text:p text:style-name="P54"/>
        <text:list text:style-name="LS2" xml:id="list3" text:continue-list="list1">
          <text:list-item>
            <text:p text:style-name="P55"><text:span text:style-name="T55_1">The<text:s/>FCDO<text:s/>is<text:s/>at<text:s/>the<text:s/>forefront<text:s/>of<text:s/>the<text:s/>UK<text:s/>response<text:s/>to<text:s/></text:span><text:span text:style-name="T55_2">international<text:s/></text:span><text:span text:style-name="T55_3">emergencies</text:span><text:span text:style-name="T55_4">,<text:s/>including<text:s/>conflict<text:s/>(e.g.<text:s/>Sudan<text:s/>conflict),<text:s/>natural<text:s/>hazards<text:s/>(e.g.<text:s/></text:span><text:span text:style-name="T55_5">Hurricane<text:s/>Beryl</text:span><text:span text:style-name="T55_6">),<text:s/>epidemics/pandemics<text:s/>(e.g.<text:s/>mpox<text:s/>in<text:s/>DRC)</text:span><text:span text:style-name="T55_7">.<text:s/></text:span><text:span text:style-name="T55_8">The<text:s/></text:span><text:span text:style-name="T55_9">FCDO<text:s/>is<text:s/>facing<text:s/>more<text:s/>frequent<text:s/>and<text:s/>more<text:s/>severe</text:span><text:span text:style-name="T55_10"><text:s/>n</text:span><text:span text:style-name="T55_11">atural<text:s/>hazard<text:s/>related<text:s/>disasters</text:span><text:span text:style-name="T55_12"><text:s/>(</text:span><text:span text:style-name="T55_13">such<text:s/>as<text:s/>drought<text:s/>in<text:s/>East<text:s/>Africa,<text:s/>wildfires<text:s/>in<text:s/>Europe,<text:s/>severe<text:s/>flooding<text:s/>in<text:s/>Pakistan<text:s/>and<text:s/>multiple<text:s/>tropical<text:s/>cyclones<text:s/>devastating<text:s/>Madagascar</text:span><text:span text:style-name="T55_14">)</text:span><text:span text:style-name="T55_15"><text:s/>alongside<text:s/>multiple<text:s/></text:span><text:span text:style-name="T55_16">emerging<text:s/>global<text:s/>priorities<text:s/>(such<text:s/>as<text:s/>the<text:s/>rising<text:s/>capabilities<text:s/>of<text:s/>artificial<text:s/>intelligence).<text:s/>Reflecting<text:s/>this,<text:s/>one<text:s/>of<text:s/>the<text:s/>department’s<text:s/>key<text:s/>priorities<text:s/>is<text:s/>strengthening<text:s/>resilience<text:s/>and<text:s/>response<text:s/>to<text:s/>crisis.</text:span><text:span text:style-name="T55_17"><text:s/></text:span><text:span text:style-name="T55_18">Improving<text:s/>FCDO<text:s/></text:span><text:span text:style-name="T55_19">supported<text:s/></text:span><text:span text:style-name="T55_20">response</text:span><text:span text:style-name="T55_21">s</text:span><text:span text:style-name="T55_22"><text:s/>to<text:s/>emergencies<text:s/>and<text:s/>increasing<text:s/>global<text:s/>resilience<text:s/>should<text:s/>reduce<text:s/>suffering<text:s/>and<text:s/>prevent<text:s/>the<text:s/>world’s<text:s/>most<text:s/>vulnerable<text:s/>from<text:s/>being<text:s/>pushed<text:s/>into<text:s/>more<text:s/>extreme<text:s/>poverty.</text:span></text:p>
          </text:list-item>
        </text:list>
        <text:p text:style-name="P56"/>
        <text:p text:style-name="P57"><text:span text:style-name="T57_1">The<text:s/></text:span><text:span text:style-name="T57_2">i</text:span><text:span text:style-name="T57_3">nternational<text:s/></text:span><text:span text:style-name="T57_4">emergencies</text:span><text:span text:style-name="T57_5"><text:s/></text:span><text:span text:style-name="T57_6">the<text:s/></text:span><text:span text:style-name="T57_7">FCDO<text:s/>will<text:s/>need<text:s/>to<text:s/>respond<text:s/>to<text:s/></text:span><text:span text:style-name="T57_8">are<text:s/></text:span><text:span text:style-name="T57_9">expected<text:s/>to<text:s/>increase<text:s/>in<text:s/></text:span><text:span text:style-name="T57_10">frequency,<text:s/>complexity<text:s/>and<text:s/>severity</text:span></text:p>
        <text:list text:style-name="LS2" xml:id="list4" text:continue-list="list1">
          <text:list-item>
            <text:p text:style-name="P58"><text:span text:style-name="T58_1">Between<text:s/>2018<text:s/>and<text:s/>2022,<text:s/></text:span><text:bookmark-start text:name="_Hlk158909652"/><text:span text:style-name="T58_2">the<text:s/>Humanitarian<text:s/></text:span><text:span text:style-name="T58_3">and<text:s/></text:span><text:span text:style-name="T58_4">Stabilisation</text:span><text:span text:style-name="T58_5"><text:s/>Operations<text:s/>Team<text:s/>(</text:span><text:span text:style-name="T58_6">supported<text:s/>by<text:s/>the<text:s/></text:span><text:span text:style-name="T58_7"><text:a xlink:type="simple" xlink:href="https://devtracker.fcdo.gov.uk/projects/GB-COH-2394229-HEROS/summary"><text:span text:style-name="T58_8">HEROS<text:s/>programme</text:span></text:a></text:span><text:span text:style-name="T58_9">)<text:s/></text:span><text:bookmark-end text:name="_Hlk158909652"/><text:span text:style-name="T58_10">provided<text:s/>support<text:s/>to<text:s/>102<text:s/>different<text:s/></text:span><text:span text:style-name="T58_11">emergencie</text:span><text:span text:style-name="T58_12">s</text:span><text:span text:style-name="T58_13"><text:s/>and<text:s/>deployed<text:s/></text:span><text:span text:style-name="T58_14">1,071<text:s/></text:span><text:span text:style-name="T58_15">humanitarian</text:span><text:span text:style-name="T58_16"><text:s/></text:span><text:span text:style-name="T58_17">advisers<text:s/>or<text:s/>humanitarian<text:s/>affairs<text:s/>officers.</text:span><text:span text:style-name="T58_18"><text:note text:note-class="footnote"><text:note-citation/><text:note-body><text:p text:style-name="P59"><text:span text:style-name="T59_1"><text:s/>Integrity<text:s/>(</text:span><text:span text:style-name="T59_2">2023).<text:s/></text:span><text:span text:style-name="T59_3"><text:a xlink:type="simple" xlink:href="https://devtracker.fcdo.gov.uk/projects/GB-1-205176/documents"><text:span text:style-name="T59_4">Independent<text:s/>evaluation<text:s/>of<text:s/>the<text:s/>humanitarian<text:s/>emergency<text:s/>operations<text:s/>and<text:s/>stabilisation<text:s/>(HSOT)<text:s/>programme:<text:s/>summative<text:s/>evaluation<text:s/>report</text:span></text:a></text:span><text:span text:style-name="T59_5">.</text:span></text:p></text:note-body></text:note></text:span><text:span text:style-name="T59_6"><text:s/></text:span><text:span text:style-name="T59_7">In<text:s/>2023,<text:s/>t</text:span><text:span text:style-name="T59_8">he<text:s/></text:span><text:span text:style-name="T59_9">Crisis<text:s/>Management<text:s/>Department<text:s/></text:span><text:span text:style-name="T59_10">(CMD)<text:s/></text:span><text:span text:style-name="T59_11">within<text:s/>the<text:s/>FCDO<text:s/>went<text:s/>into<text:s/></text:span><text:span text:style-name="T59_12">‘</text:span><text:span text:style-name="T59_13">crisis<text:s/>mode</text:span><text:span text:style-name="T59_14">’</text:span><text:span text:style-name="T59_15"><text:s/>six<text:s/>times.</text:span><text:span text:style-name="T59_16"><text:note text:note-class="footnote"><text:note-citation/><text:note-body><text:p text:style-name="P60"><text:span text:style-name="T60_1"><text:s/>For<text:s/>an<text:s/>earthquake<text:s/>in<text:s/>Turkey/Syria,<text:s/>wildfires<text:s/>in<text:s/>Greece,<text:s/>conflict<text:s/>in<text:s/>Sudan,<text:s/>a<text:s/>coup<text:s/>in<text:s/>Niger,<text:s/>conflict<text:s/>in<text:s/>Israel<text:s/>and<text:s/>the<text:s/>Occupied<text:s/>Palestinian<text:s/>Territories,<text:s/>and<text:s/>attacks<text:s/>in<text:s/>the<text:s/>Red<text:s/>Sea.</text:span></text:p></text:note-body></text:note></text:span><text:span text:style-name="T60_2"><text:s/></text:span><text:span text:style-name="T60_3">The<text:s/></text:span><text:span text:style-name="T60_4">FCDO’s<text:s/>annual<text:s/>horizon-scanning<text:s/>report<text:s/>(</text:span><text:span text:style-name="T60_5">The<text:s/>World<text:s/>in<text:s/>2024</text:span><text:span text:style-name="T60_6">)</text:span><text:span text:style-name="T60_7"><text:s/>suggests<text:s/>that<text:s/>humanitarian<text:s/>need<text:s/>will<text:s/>continue<text:s/>to<text:s/>grow<text:s/>while<text:s/>international<text:s/>systems<text:s/>will<text:s/>struggle<text:s/>to<text:s/>respond<text:s/>to<text:s/></text:span><text:span text:style-name="T60_8">growing<text:s/>numbers<text:s/>of<text:s/></text:span><text:span text:style-name="T60_9">emergencies</text:span><text:span text:style-name="T60_10">.</text:span><text:span text:style-name="T60_11"><text:note text:note-class="footnote"><text:note-citation/><text:note-body><text:p text:style-name="P61"><text:span text:style-name="T61_1"><text:s/>FCDO<text:s/>(2023).<text:s/>The<text:s/>World<text:s/>in<text:s/>2024.</text:span></text:p></text:note-body></text:note></text:span><text:span text:style-name="T61_2"><text:s/>To<text:s/>prepare<text:s/>for<text:s/>this<text:s/>increase,<text:s/>t</text:span><text:span text:style-name="T61_3">he<text:s/>report<text:s/>s</text:span><text:span text:style-name="T61_4">tates</text:span><text:span text:style-name="T61_5"><text:s/>that<text:s/>the<text:s/>FCDO<text:s/>must<text:s/>build<text:s/>systems<text:s/>that<text:s/>work<text:s/>in<text:s/>the<text:s/>context<text:s/>of<text:s/>volatility<text:s/></text:span><text:span text:style-name="T61_6">r</text:span><text:span text:style-name="T61_7">ather<text:s/>than<text:s/>interrupting<text:s/>‘business<text:s/>as<text:s/>usual’<text:s/>whenever</text:span><text:span text:style-name="T61_8"><text:s/></text:span><text:span text:style-name="T61_9">emergencies</text:span><text:span text:style-name="T61_10"><text:s/></text:span><text:span text:style-name="T61_11">occur</text:span><text:span text:style-name="T61_12">.</text:span></text:p>
          </text:list-item>
        </text:list>
        <text:p text:style-name="P62"/>
        <text:list text:style-name="LS2" xml:id="list5" text:continue-list="list1">
          <text:list-item>
            <text:p text:style-name="P63"><text:span text:style-name="T63_1">International<text:s/></text:span><text:span text:style-name="T63_2">emergencies<text:s/></text:span><text:span text:style-name="T63_3">are<text:s/>likely<text:s/>to<text:s/>become<text:s/>more<text:s/>frequent<text:s/>in<text:s/>the<text:s/>future</text:span><text:span text:style-name="T63_4">,<text:s/>with<text:s/>rising</text:span><text:span text:style-name="T63_5"><text:s/></text:span><text:span text:style-name="T63_6">numbers<text:s/>of</text:span><text:span text:style-name="T63_7">:</text:span></text:p>
            <text:list>
              <text:list-item>
                <text:p text:style-name="P64"><text:span text:style-name="T64_1">Natural<text:s/>hazard<text:s/>events</text:span><text:span text:style-name="T64_2">:</text:span><text:span text:style-name="T64_3"><text:s/></text:span><text:span text:style-name="T64_4">The<text:s/>environment<text:s/>and<text:s/>climate<text:s/>we<text:s/>know<text:s/>is<text:s/>changing,<text:s/>there<text:s/>are<text:s/>increasingly<text:s/>frequent<text:s/>and<text:s/>severe<text:s/>slow<text:s/>and<text:s/>rapid<text:s/>onset<text:s/>natural<text:s/>hazard<text:s/>events,<text:s/>such<text:s/>as<text:s/>drought<text:s/>in<text:s/>East<text:s/>Africa,<text:s/>multiple<text:s/>Tropical<text:s/>Cyclones<text:s/>in<text:s/></text:span><text:span text:style-name="T64_5">Mozambique<text:s/>and<text:s/></text:span><text:span text:style-name="T64_6">Madagascar,<text:s/></text:span><text:span text:style-name="T64_7">extreme<text:s/></text:span><text:span text:style-name="T64_8">flooding<text:s/>in<text:s/>Pakistan.<text:s/></text:span><text:span text:style-name="T64_9">The<text:s/>World<text:s/>Meteorological<text:s/>Organisation<text:s/>(WMO)<text:s/>report<text:s/>that<text:s/>natural<text:s/>hazards<text:s/>event</text:span><text:span text:style-name="T64_10">s</text:span><text:span text:style-name="T64_11"><text:s/>accounted<text:s/>for<text:s/>50%<text:s/>of<text:s/>all<text:s/>disasters,<text:s/>45%<text:s/>of<text:s/>all<text:s/>disaster-</text:span><text:span text:style-name="T64_12">related<text:s/>deaths<text:s/>and<text:s/>74%<text:s/>of<text:s/>all<text:s/>disaster-related<text:s/>economic<text:s/>losses<text:s/>between<text:s/>1970<text:s/>and<text:s/>2019.</text:span><text:span text:style-name="T64_13"><text:note text:note-class="footnote"><text:note-citation/><text:note-body><text:p text:style-name="P65"><text:span text:style-name="T65_1"><text:s/>World<text:s/>Meteorological<text:s/>Organization<text:s/>(2021).<text:s/></text:span><text:span text:style-name="T65_2"><text:a xlink:type="simple" xlink:href="https://library.wmo.int/records/item/57564-wmo-atlas-of-mortality-and-economic-losses-from-weather-climate-and-water-extremes-1970-2019"><text:span text:style-name="T65_3">WMO<text:s/>atlas<text:s/>of<text:s/>mortality<text:s/>and<text:s/>economic<text:s/>losses<text:s/>from<text:s/>weather,<text:s/>climate<text:s/>and<text:s/>water<text:s/>extremes<text:s/>(1970–2019)</text:span></text:a></text:span><text:span text:style-name="T65_4">.</text:span></text:p></text:note-body></text:note></text:span><text:span text:style-name="T65_5"><text:s/>On<text:s/>average<text:s/>over<text:s/>this<text:s/>period,<text:s/>a<text:s/>natural<text:s/>hazard<text:s/>event<text:s/>occurred<text:s/>every<text:s/>day,<text:s/>resulting<text:s/>in<text:s/>an<text:s/>average<text:s/>daily<text:s/>loss<text:s/>of<text:s/>115<text:s/>lives<text:s/>and<text:s/>US<text:s/>$202<text:s/>million.<text:s/>The<text:s/>number<text:s/>of<text:s/></text:span><text:span text:style-name="T65_6">recorded<text:s/></text:span><text:span text:style-name="T65_7">natural<text:s/>hazard<text:s/>events<text:s/></text:span><text:span text:style-name="T65_8">increased<text:s/>by<text:s/>a<text:s/>factor<text:s/>of<text:s/>five<text:s/>over<text:s/>50<text:s/>years<text:s/>(from<text:s/>711<text:s/>recorded<text:s/>in<text:s/>the<text:s/>1970s<text:s/>to<text:s/>3,536<text:s/>in<text:s/>the<text:s/>2000s).</text:span><text:span text:style-name="T65_9"><text:note text:note-class="footnote"><text:note-citation/><text:note-body><text:p text:style-name="P66"><text:span text:style-name="T66_1"><text:s/>IFRC<text:s/>(2023).<text:s/></text:span><text:span text:style-name="T66_2"><text:a xlink:type="simple" xlink:href="https://www.ifrc.org/our-work/disasters-climate-and-crises"><text:span text:style-name="T66_3">Disasters,<text:s/>climate<text:s/>and<text:s/>crises</text:span></text:a></text:span><text:span text:style-name="T66_4">.</text:span></text:p></text:note-body></text:note></text:span><text:span text:style-name="T66_5"><text:s/></text:span><text:span text:style-name="T66_6">This<text:s/>trend<text:s/>is<text:s/>expected<text:s/>to<text:s/>continue,<text:s/>with<text:s/>predictions<text:s/>that<text:s/></text:span><text:span text:style-name="T66_7">the<text:s/>number<text:s/>of<text:s/></text:span><text:span text:style-name="T66_8">natural<text:s/>hazard-related<text:s/></text:span><text:span text:style-name="T66_9">disaster</text:span><text:span text:style-name="T66_10">s</text:span><text:span text:style-name="T66_11"><text:s/></text:span><text:span text:style-name="T66_12">will</text:span><text:span text:style-name="T66_13"><text:s/>reach<text:s/>560<text:s/>per<text:s/>year</text:span><text:span text:style-name="T66_14"><text:s/>by<text:s/>2030.</text:span><text:span text:style-name="T66_15"><text:note text:note-class="footnote"><text:note-citation/><text:note-body><text:p text:style-name="P67"><text:span text:style-name="T67_1"><text:s/></text:span><text:span text:style-name="T67_2">U</text:span><text:span text:style-name="T67_3">N<text:s/>OCHA<text:s/></text:span><text:span text:style-name="T67_4">(2023).</text:span><text:span text:style-name="T67_5"><text:s/></text:span><text:span text:style-name="T67_6"><text:a xlink:type="simple" xlink:href="https://www.unocha.org/publications/report/world/ochas-strategic-plan-2023-2026-transforming-humanitarian-coordination"><text:span text:style-name="T67_7">OCHA's<text:s/>strategic<text:s/>plan<text:s/>2023-2026:<text:s/>transforming<text:s/>humanitarian<text:s/>coordination</text:span></text:a></text:span><text:span text:style-name="T67_8">.</text:span></text:p></text:note-body></text:note></text:span><text:span text:style-name="T67_9"><text:s/>The<text:s/>hazards<text:s/>that<text:s/>have<text:s/>led<text:s/>to<text:s/>the<text:s/></text:span><text:span text:style-name="T67_10">largest<text:s/>human<text:s/>losses<text:s/>have<text:s/>been<text:s/>droughts,<text:s/>storms,<text:s/>floods<text:s/>and<text:s/>extreme<text:s/>temperature.<text:s/></text:span></text:p>
              </text:list-item>
              <text:list-item>
                <text:p text:style-name="P68"><text:span text:style-name="T68_1">Conflict</text:span><text:span text:style-name="T68_2">s</text:span><text:span text:style-name="T68_3">:</text:span><text:span text:style-name="T68_4"><text:s/>Global<text:s/>peacefulness<text:s/>has<text:s/>deteriorated<text:s/>year-on-year<text:s/>for<text:s/>13<text:s/>of<text:s/>the<text:s/>last<text:s/>15<text:s/>years,<text:s/>with<text:s/>2023<text:s/>seeing<text:s/>an<text:s/>increase<text:s/>in<text:s/>deaths<text:s/>from<text:s/>conflicts,<text:s/>greater<text:s/>displacement<text:s/>of<text:s/>people<text:s/>due<text:s/>to<text:s/>conflict,<text:s/>greater<text:s/>political<text:s/>instability<text:s/>and<text:s/>increased<text:s/>terror<text:s/>activity.</text:span><text:span text:style-name="T68_5"><text:note text:note-class="footnote"><text:note-citation/><text:note-body><text:p text:style-name="P69"><text:span text:style-name="T69_1"><text:s/>Institute<text:s/>for<text:s/>Economics<text:s/>&amp;<text:s/>Peace<text:s/>(2023).<text:s/></text:span><text:span text:style-name="T69_2"><text:a xlink:type="simple" xlink:href="https://www.visionofhumanity.org/resources/?type=research"><text:span text:style-name="T69_3">Global<text:s/>peace<text:s/>index<text:s/>2023</text:span></text:a></text:span><text:span text:style-name="T69_4">.</text:span></text:p></text:note-body></text:note></text:span><text:span text:style-name="T69_5"><text:s/>The<text:s/>World<text:s/>Bank<text:s/>predicts<text:s/>that<text:s/>by<text:s/>2030,<text:s/>two-thirds<text:s/>of<text:s/>the<text:s/>world’s<text:s/>poorest<text:s/>people<text:s/>will<text:s/>be<text:s/>living<text:s/>in<text:s/>fragile<text:s/>and<text:s/>conflict-affected<text:s/>settings.</text:span><text:span text:style-name="T69_6"><text:note text:note-class="footnote"><text:note-citation/><text:note-body><text:p text:style-name="P70"><text:span text:style-name="T70_1"><text:s/>The<text:s/>World<text:s/>Bank<text:s/>(2020).<text:s/></text:span><text:span text:style-name="T70_2"><text:a xlink:type="simple" xlink:href="https://documents.worldbank.org/en/publication/documents-reports/documentdetail/375651583211667808/fragility-and-conflict-on-the-front-lines-of-the-fight-against-poverty"><text:span text:style-name="T70_3">Fragility<text:s/>and<text:s/>conflict:<text:s/>on<text:s/>the<text:s/>front<text:s/>lines<text:s/>of<text:s/>the<text:s/>fight<text:s/>against<text:s/>poverty</text:span></text:a></text:span><text:span text:style-name="T70_4">.</text:span></text:p></text:note-body></text:note></text:span></text:p>
              </text:list-item>
              <text:list-item>
                <text:p text:style-name="P71"><text:span text:style-name="T71_1">Health<text:s/></text:span><text:span text:style-name="T71_2">emergencies</text:span><text:span text:style-name="T71_3">:<text:s/></text:span><text:span text:style-name="T71_4">The<text:s/>majority<text:s/>of<text:s/></text:span><text:span text:style-name="T71_5">premature<text:s/></text:span><text:span text:style-name="T71_6">deaths<text:s/>from<text:s/>communicable<text:s/>and<text:s/>non-communicable<text:s/>diseases<text:s/></text:span><text:span text:style-name="T71_7">occur<text:s/>in<text:s/></text:span><text:span text:style-name="T71_8">LMICs</text:span><text:span text:style-name="T71_9">.</text:span><text:span text:style-name="T71_10"><text:note text:note-class="footnote"><text:note-citation/><text:note-body><text:p text:style-name="P72"><text:span text:style-name="T72_1"><text:s/></text:span><text:span text:style-name="T72_2">Bhutta</text:span><text:span text:style-name="T72_3">,<text:s/>Z.</text:span><text:span text:style-name="T72_4"><text:s/></text:span><text:span text:style-name="T72_5">et<text:s/>al.</text:span><text:span text:style-name="T72_6"><text:s/></text:span><text:span text:style-name="T72_7">(2014).<text:s/></text:span><text:span text:style-name="T72_8"><text:a xlink:type="simple" xlink:href="https://link.springer.com/article/10.1186/2049-9957-3-21#citeas"><text:span text:style-name="T72_9">Global<text:s/>burden,<text:s/>distribution,<text:s/>and<text:s/>interventions<text:s/>for<text:s/>infectious<text:s/>diseases<text:s/>of<text:s/>poverty</text:span></text:a></text:span><text:span text:style-name="T72_10">.<text:s/></text:span><text:span text:style-name="T72_11">Infect</text:span><text:span text:style-name="T72_12">ious<text:s/>Diseases<text:s/>of<text:s/>Poverty</text:span><text:span text:style-name="T72_13">.</text:span></text:p></text:note-body></text:note></text:span><text:span text:style-name="T72_14">,</text:span><text:span text:style-name="T72_15"><text:note text:note-class="footnote"><text:note-citation/><text:note-body><text:p text:style-name="P73"><text:span text:style-name="T73_1"><text:s/></text:span><text:span text:style-name="T73_2">Malekzadeh</text:span><text:span text:style-name="T73_3">,<text:s/>A.</text:span><text:span text:style-name="T73_4"><text:s/></text:span><text:span text:style-name="T73_5">et<text:s/>al.<text:s/></text:span><text:span text:style-name="T73_6">(2020).<text:s/></text:span><text:span text:style-name="T73_7"><text:a xlink:type="simple" xlink:href="https://www.tandfonline.com/doi/full/10.1080/16549716.2020.1846904#references-Section"><text:span text:style-name="T73_8">Strengthening<text:s/>research<text:s/>capacity<text:s/>in<text:s/>LMICs<text:s/>to<text:s/>address<text:s/>the<text:s/>global<text:s/>NCD<text:s/>burden</text:span></text:a></text:span><text:span text:style-name="T73_9">.<text:s/>Global<text:s/>Health<text:s/>Action</text:span><text:span text:style-name="T73_10">.</text:span></text:p></text:note-body></text:note></text:span><text:span text:style-name="T73_11">,</text:span><text:span text:style-name="T73_12"><text:note text:note-class="footnote"><text:note-citation/><text:note-body><text:p text:style-name="P74"><text:span text:style-name="T74_1"><text:s/></text:span><text:span text:style-name="T74_2">Grace,<text:s/>D.<text:s/></text:span><text:span text:style-name="T74_3">(2023).<text:s/></text:span><text:span text:style-name="T74_4"><text:a xlink:type="simple" xlink:href="https://link.springer.com/article/10.1007/s12571-023-01391-3"><text:span text:style-name="T74_5">Burden<text:s/>of<text:s/>foodborne<text:s/>disease<text:s/>in<text:s/>low-income<text:s/>and<text:s/>middle-income<text:s/>countries<text:s/>and<text:s/>opportunities<text:s/>for<text:s/>scaling<text:s/>food<text:s/>safety<text:s/>interventions</text:span></text:a></text:span><text:span text:style-name="T74_6">.<text:s/>Food<text:s/>Sec</text:span><text:span text:style-name="T74_7">urity.</text:span></text:p></text:note-body></text:note></text:span><text:span text:style-name="T74_8"><text:s/></text:span><text:span text:style-name="T74_9">Global<text:s/>trends<text:s/>in<text:s/>urbanisation,<text:s/>degradation<text:s/>of<text:s/>nature<text:s/>and<text:s/>human<text:s/>encroachment<text:s/>on<text:s/>animal<text:s/>habitats<text:s/>are<text:s/>likely<text:s/>to<text:s/>lead<text:s/>to<text:s/>more<text:s/>frequent,<text:s/>faster<text:s/>spreading<text:s/>and<text:s/>more<text:s/>damaging<text:s/></text:span><text:span text:style-name="T74_10">infectious<text:s/>disease<text:s/>outbreaks</text:span><text:span text:style-name="T74_11">.</text:span><text:span text:style-name="T74_12"><text:note text:note-class="footnote"><text:note-citation/><text:note-body><text:p text:style-name="P75"><text:span text:style-name="T75_1"><text:s/>Intergovernmental<text:s/>Science-Policy<text:s/>Platform<text:s/>on<text:s/>Biodiversity<text:s/>and<text:s/>Ecosystem<text:s/>Services<text:s/>(2020).<text:s/></text:span><text:span text:style-name="T75_2"><text:a xlink:type="simple" xlink:href="https://www.unep.org/resources/report/ipbes-workshop-report-biodiversity-and-pandemics"><text:span text:style-name="T75_3">Workshop<text:s/>Report<text:s/>on<text:s/>Biodiversity<text:s/>and<text:s/>Pandemics</text:span></text:a></text:span><text:span text:style-name="T75_4">.</text:span></text:p></text:note-body></text:note></text:span><text:span text:style-name="T75_5">,</text:span><text:span text:style-name="T75_6"><text:note text:note-class="footnote"><text:note-citation/><text:note-body><text:p text:style-name="P76"><text:span text:style-name="T76_1"><text:s/></text:span><text:span text:style-name="T76_2">UN<text:s/>OCHA</text:span><text:span text:style-name="T76_3"><text:s/>(2023).<text:s/></text:span><text:span text:style-name="T76_4"><text:a xlink:type="simple" xlink:href="https://www.unocha.org/publications/report/world/ochas-strategic-plan-2023-2026-transforming-humanitarian-coordination"><text:span text:style-name="T76_5">OCHA's<text:s/>strategic<text:s/>plan<text:s/>2023-2026:<text:s/>transforming<text:s/>humanitarian<text:s/>coordination</text:span></text:a></text:span><text:span text:style-name="T76_6">.</text:span></text:p></text:note-body></text:note></text:span><text:span text:style-name="T76_7"><text:s/></text:span><text:span text:style-name="T76_8">Infectious<text:s/>disease<text:s/>burden</text:span><text:span text:style-name="T76_9"><text:s/>remains<text:s/>substantial<text:s/>in<text:s/>countries<text:s/>with<text:s/>low<text:s/>and<text:s/>lower-middles<text:s/>incomes</text:span><text:span text:style-name="T76_10"><text:s/>as<text:s/>mortality<text:s/>and<text:s/>morbidity<text:s/>from<text:s/></text:span><text:span text:style-name="T76_11">neglected<text:s/>tropical<text:s/>diseases,<text:s/>HIV,<text:s/>tuberculosis<text:s/>and<text:s/>malaria<text:s/>remain<text:s/>high</text:span><text:span text:style-name="T76_12">.<text:s/></text:span><text:span text:style-name="T76_13">D</text:span><text:span text:style-name="T76_14">eaths<text:s/>from<text:s/>emerging<text:s/>and<text:s/>re-emerging<text:s/>infections</text:span><text:span text:style-name="T76_15"><text:s/>persist</text:span><text:span text:style-name="T76_16">,<text:s/>with<text:s/>epidemics<text:s/></text:span><text:span text:style-name="T76_17">throughout<text:s/></text:span><text:span text:style-name="T76_18">last<text:s/>25<text:s/>years,</text:span><text:span text:style-name="T76_19"><text:s/>as<text:s/>seen<text:s/>in<text:s/></text:span><text:span text:style-name="T76_20">Figure<text:s/>1.</text:span><text:span text:style-name="T76_21"><text:s/></text:span><text:span text:style-name="T76_22">The<text:s/>prevalence<text:s/>of<text:s/>anti-microbial<text:s/>resistance<text:s/></text:span><text:span text:style-name="T76_23">is<text:s/>also<text:s/>highest<text:s/></text:span><text:span text:style-name="T76_24">in<text:s/>LMICs<text:s/></text:span><text:span text:style-name="T76_25">and<text:s/>is<text:s/>continuing<text:s/>to<text:s/>grow.</text:span><text:span text:style-name="T76_26"><text:note text:note-class="footnote"><text:note-citation/><text:note-body><text:p text:style-name="P77"><text:span text:style-name="T77_1"><text:s/></text:span><text:span text:style-name="T77_2">Sulis</text:span><text:span text:style-name="T77_3">,</text:span><text:span text:style-name="T77_4"><text:s/>G</text:span><text:span text:style-name="T77_5">.</text:span><text:span text:style-name="T77_6">,<text:s/>Sayood</text:span><text:span text:style-name="T77_7">,<text:s/></text:span><text:span text:style-name="T77_8">S</text:span><text:span text:style-name="T77_9">.<text:s/>&amp;<text:s/></text:span><text:span text:style-name="T77_10">Gandra</text:span><text:span text:style-name="T77_11">,</text:span><text:span text:style-name="T77_12"><text:s/>S</text:span><text:span text:style-name="T77_13"><text:s/>(2022)</text:span><text:span text:style-name="T77_14">.<text:s/></text:span><text:span text:style-name="T77_15"><text:a xlink:type="simple" xlink:href="https://pubmed.ncbi.nlm.nih.gov/34225545/"><text:span text:style-name="T77_16">Antimicrobial<text:s/>resistance<text:s/>in<text:s/>low-<text:s/>and<text:s/>middle-income<text:s/>countries:<text:s/></text:span><text:span text:style-name="T77_17">current<text:s/>status</text:span><text:span text:style-name="T77_18"><text:s/>and<text:s/>future<text:s/>directions</text:span></text:a></text:span><text:span text:style-name="T77_19">.<text:s/></text:span><text:span text:style-name="T77_20">Expert<text:s/>Review<text:s/>of<text:s/>Anti-infective<text:s/>Therapy</text:span><text:span text:style-name="T77_21">.</text:span></text:p></text:note-body></text:note></text:span><text:span text:style-name="T77_22">,</text:span><text:span text:style-name="T77_23"><text:note text:note-class="footnote"><text:note-citation/><text:note-body><text:p text:style-name="P78"><text:span text:style-name="T78_1"><text:s/>Sharma,<text:s/>A.<text:s/></text:span><text:span text:style-name="T78_2">et<text:s/>al<text:s/></text:span><text:span text:style-name="T78_3">(2022).<text:s/></text:span><text:span text:style-name="T78_4"><text:a xlink:type="simple" xlink:href="https://www.sciencedirect.com/science/article/pii/S1876034121004251#:~:text=Antimicrobial%20Resistance%20%28AMR%29%20is%20significant%20challenge%20humanity%20faces,to%20lack%20of%20awareness%20and%20other%20associated%20reasons."><text:span text:style-name="T78_5">Menace<text:s/>of<text:s/>antimicrobial<text:s/>resistance<text:s/>in<text:s/>LMICs:<text:s/>Current<text:s/>surveillance<text:s/>practices<text:s/>and<text:s/>control<text:s/>measures<text:s/>to<text:s/>tackle<text:s/>hostility</text:span></text:a></text:span><text:span text:style-name="T78_6">.<text:s/></text:span><text:span text:style-name="T78_7">Journal<text:s/>of<text:s/>Infection<text:s/>and<text:s/>Public<text:s/>Health</text:span><text:span text:style-name="T78_8">.</text:span></text:p></text:note-body></text:note></text:span></text:p>
              </text:list-item>
            </text:list>
          </text:list-item>
        </text:list>
        <text:p text:style-name="P79"/>
        <text:p text:style-name="P80"><draw:frame svg:x="0cm" svg:y="0cm" svg:width="13.276cm" svg:height="7.325cm" draw:style-name="FR1" text:anchor-type="as-char" draw:z-index="0"><draw:image xlink:href="Pictures/image1.png" xlink:type="simple" xlink:show="embed" xlink:actuate="onLoad"/><svg:desc>A graph showing the spread of virus

Description automatically generated</svg:desc></draw:frame></text:p>
        <text:p text:style-name="P81"><text:bookmark-start text:name="_Ref171410806"/><text:span text:style-name="T81_1">Figure</text:span><text:bookmark-end text:name="_Ref171410806"/><text:span text:style-name="T81_2"><text:s/>1.<text:s/>Log<text:s/>deaths<text:s/>from<text:s/>major<text:s/>epidemics<text:s/>2000–2020</text:span></text:p>
        <text:p text:style-name="P82"/>
        <text:p text:style-name="P83"/>
        <text:list text:style-name="LS2" xml:id="list9" text:continue-list="list1">
          <text:list-item>
            <text:p text:style-name="P84"><text:span text:style-name="T84_1">The<text:s/>frequency,<text:s/>complexity<text:s/>and<text:s/>severity<text:s/>of<text:s/>impacts<text:s/>are<text:s/>likely<text:s/>to<text:s/>increase<text:s/>in<text:s/>the<text:s/>future<text:s/>due<text:s/>to<text:s/>factors<text:s/>such<text:s/>as<text:s/>climate<text:s/>change,<text:s/>displacement,<text:s/>conflict,<text:s/>rapid<text:s/>and<text:s/>unplanned<text:s/>urbanisation,<text:s/>technological<text:s/>hazards<text:s/>and<text:s/>public<text:s/>health<text:s/>emergencies.</text:span><text:span text:style-name="T84_2">3</text:span><text:span text:style-name="T84_3"><text:s/></text:span><text:span text:style-name="T84_4">The<text:s/>number<text:s/>of<text:s/>people<text:s/>at<text:s/>risk<text:s/>is<text:s/>also<text:s/>increasing<text:s/>due<text:s/>to<text:s/>population<text:s/>growth<text:s/>and<text:s/>urbanisation,<text:s/>with<text:s/>growing<text:s/>numbers<text:s/>of<text:s/>people<text:s/>in<text:s/>low-<text:s/>and<text:s/>middle<text:s/>income<text:s/>countries<text:s/>living<text:s/>in<text:s/>informal<text:s/>settlements<text:s/>in<text:s/>cities<text:s/>and<text:s/>areas<text:s/>at<text:s/>risk<text:s/>of<text:s/>severe<text:s/>earthquakes,<text:s/>tsunamis,<text:s/>storm<text:s/>surge,<text:s/>flooding<text:s/>and<text:s/>landslides</text:span><text:span text:style-name="T84_5">,<text:s/></text:span><text:span text:style-name="T84_6">and</text:span><text:span text:style-name="T84_7"><text:s/></text:span><text:span text:style-name="T84_8">d</text:span><text:span text:style-name="T84_9">ense,<text:s/>urban<text:s/>populations<text:s/>at<text:s/>particularly<text:s/>high<text:s/>risk<text:s/>of<text:s/>emerging<text:s/>infectious<text:s/>diseases.</text:span><text:span text:style-name="T84_10"><text:note text:note-class="footnote"><text:note-citation/><text:note-body><text:p text:style-name="P85"><text:span text:style-name="T85_1"><text:s/></text:span><text:span text:style-name="T85_2">Government<text:s/>Office<text:s/>for<text:s/>Science<text:s/>(2012).</text:span><text:span text:style-name="T85_3"><text:s/></text:span><text:span text:style-name="T85_4"><text:a xlink:type="simple" xlink:href="https://assets.publishing.service.gov.uk/media/5a7c92d7ed915d48c2410ae7/12-1289-reducing-risks-of-future-disasters-report.pdf"><text:span text:style-name="T85_5">Foresight<text:s/></text:span><text:bookmark-start text:name="_Hlt175151591"/><text:bookmark-start text:name="_Hlt175151592"/><text:span text:style-name="T85_6">R</text:span><text:bookmark-end text:name="_Hlt175151591"/><text:bookmark-end text:name="_Hlt175151592"/><text:span text:style-name="T85_7">educing<text:s/>Risks<text:s/>of<text:s/>Future<text:s/>Disasters:<text:s/>Priorities<text:s/>for<text:s/>Decision<text:s/>Makers<text:s/>(2012)<text:s/>Final<text:s/>Project<text:s/>Report</text:span></text:a></text:span><text:span text:style-name="T85_8">.</text:span></text:p></text:note-body></text:note></text:span><text:span text:style-name="T85_9"><text:s/></text:span></text:p>
          </text:list-item>
        </text:list>
        <text:p text:style-name="P86"/>
        <text:list text:style-name="LS2" xml:id="list10" text:continue-list="list1">
          <text:list-item>
            <text:p text:style-name="P87"><text:span text:style-name="T87_1">With<text:s/>the<text:s/></text:span><text:span text:style-name="T87_2">increasing<text:s/>frequency<text:s/></text:span><text:span text:style-name="T87_3">of<text:s/></text:span><text:span text:style-name="T87_4">emergencies</text:span><text:span text:style-name="T87_5"><text:s/></text:span><text:span text:style-name="T87_6">and</text:span><text:span text:style-name="T87_7"><text:s/>cascading<text:s/></text:span><text:span text:style-name="T87_8">hazards</text:span><text:span text:style-name="T87_9">,<text:s/>the<text:s/>world<text:s/>is<text:s/>likely<text:s/>to<text:s/>see<text:s/>more<text:s/></text:span><text:span text:style-name="T87_10">periods<text:s/>of<text:s/></text:span><text:span text:style-name="T87_11">polycrisis</text:span><text:span text:style-name="T87_12">,<text:s/></text:span><text:span text:style-name="T87_13">where<text:s/>catastrophic<text:s/>events<text:s/>occur<text:s/>concurrently.</text:span><text:span text:style-name="T87_14"><text:note text:note-class="footnote"><text:note-citation/><text:note-body><text:p text:style-name="P88"><text:span text:style-name="T88_1"><text:s/>World<text:s/>Economic<text:s/>Forum<text:s/>(2023).<text:s/></text:span><text:span text:style-name="T88_2"><text:a xlink:type="simple" xlink:href="https://www.weforum.org/agenda/2023/03/polycrisis-adam-tooze-historian-explains/"><text:span text:style-name="T88_3">This<text:s/>is<text:s/>why<text:s/>'polycrisis'<text:s/>is<text:s/>a<text:s/>useful<text:s/>way<text:s/>of<text:s/>looking<text:s/>at<text:s/>the<text:s/>world<text:s/>right<text:s/>now</text:span></text:a></text:span><text:span text:style-name="T88_4">.</text:span></text:p></text:note-body></text:note></text:span><text:span text:style-name="T88_5">,</text:span><text:span text:style-name="T88_6"><text:note text:note-class="footnote"><text:note-citation/><text:note-body><text:p text:style-name="P89"><text:span text:style-name="T89_1"><text:s/></text:span><text:span text:style-name="T89_2">United<text:s/>Nations<text:s/>(2023).</text:span><text:span text:style-name="T89_3"><text:s/></text:span><text:span text:style-name="T89_4"><text:a xlink:type="simple" xlink:href="https://unstats.un.org/sdgs/report/2023/"><text:span text:style-name="T89_5">The<text:s/></text:span><text:span text:style-name="T89_6">s</text:span><text:span text:style-name="T89_7">ustainable<text:s/>development<text:s/>goals<text:s/>report<text:s/>2023:<text:s/>special<text:s/>edition</text:span></text:a></text:span><text:span text:style-name="T89_8">.</text:span></text:p></text:note-body></text:note></text:span><text:span text:style-name="T89_9"><text:s/></text:span><text:span text:style-name="T89_10">T</text:span><text:span text:style-name="T89_11">he<text:s/>coping<text:s/>capacities<text:s/>of<text:s/>vulnerable<text:s/>populations<text:s/>and<text:s/>response<text:s/>capacities<text:s/>of<text:s/>national<text:s/>authorities<text:s/>have<text:s/>been<text:s/>stretched<text:s/>or<text:s/>diminished<text:s/>over<text:s/>recent<text:s/>years<text:s/>(due<text:s/>to<text:s/>economic<text:s/>contraction<text:s/>and<text:s/>multiple<text:s/>shocks),<text:s/>creating<text:s/>heightened<text:s/>levels<text:s/>of<text:s/>risk<text:s/>and<text:s/>vulnerability,<text:s/>negatively<text:s/>impacting<text:s/>human<text:s/>rights,<text:s/>disrupting<text:s/>livelihoods<text:s/>and<text:s/>threatening<text:s/>lives<text:s/>around<text:s/>the<text:s/>globe.</text:span><text:span text:style-name="T89_12"><text:note text:note-class="footnote"><text:note-citation/><text:note-body><text:p text:style-name="P90"><text:span text:style-name="T90_1"><text:s/>International<text:s/>Committee<text:s/>of<text:s/>the<text:s/>Red<text:s/>Cross<text:s/>(2020).<text:s/></text:span><text:span text:style-name="T90_2"><text:a xlink:type="simple" xlink:href="https://www.icrc.org/en/publication/4487-when-rain-turns-dust"><text:span text:style-name="T90_3">When<text:s/>rain<text:s/>turns<text:s/>to<text:s/>dust</text:span></text:a></text:span><text:span text:style-name="T90_4">.</text:span></text:p></text:note-body></text:note></text:span><text:span text:style-name="T90_5">,</text:span><text:span text:style-name="T90_6"><text:note text:note-class="footnote"><text:note-citation/><text:note-body><text:p text:style-name="P91"><text:span text:style-name="T91_1"><text:s/>Sc</text:span><text:span text:style-name="T91_2">h</text:span><text:span text:style-name="T91_3">mid,<text:s/>B.<text:s/>&amp;<text:s/>Raju,<text:s/>E.<text:s/>(2021).<text:s/></text:span><text:span text:style-name="T91_4"><text:a xlink:type="simple" xlink:href="https://link.springer.com/referenceworkentry/10.1007/978-3-030-45009-0_128"><text:span text:style-name="T91_5">Humanitarian<text:s/>crisis<text:s/>and<text:s/>complex<text:s/>emergencies:<text:s/>burden<text:s/>of<text:s/>disease,<text:s/>response,<text:s/>and<text:s/>opportunities<text:s/>for<text:s/>global<text:s/>health</text:span></text:a></text:span><text:span text:style-name="T91_6">.<text:s/></text:span><text:span text:style-name="T91_7">Handbook<text:s/>of<text:s/>Global<text:s/>Health</text:span><text:span text:style-name="T91_8">.</text:span></text:p></text:note-body></text:note></text:span><text:span text:style-name="T91_9">,</text:span><text:span text:style-name="T91_10"><text:note text:note-class="footnote"><text:note-citation/><text:note-body><text:p text:style-name="P92"><text:span text:style-name="T92_1"><text:s/></text:span><text:span text:style-name="T92_2">UN<text:s/>OCHA</text:span><text:span text:style-name="T92_3"><text:s/>(</text:span><text:span text:style-name="T92_4">202</text:span><text:span text:style-name="T92_5">1</text:span><text:span text:style-name="T92_6">).<text:s/></text:span><text:span text:style-name="T92_7"><text:a xlink:type="simple" xlink:href="https://reliefweb.int/report/world/global-humanitarian-overview-2022-abridged-report?_gl=1*1ydqsh3*_ga*MTI1MTQ0OTEyMi4xNzA2MDI3MjA3*_ga_E60ZNX2F68*MTcwODAxNTY1OC4yLjEuMTcwODAxNTY1OC42MC4wLjA."><text:span text:style-name="T92_8">Global<text:s/>humanitarian<text:s/>overview<text:s/>2022</text:span></text:a></text:span><text:span text:style-name="T92_9">.</text:span></text:p></text:note-body></text:note></text:span></text:p>
          </text:list-item>
        </text:list>
        <text:p text:style-name="P93"/>
        <text:h text:style-name="P94" text:outline-level="1"><text:span text:style-name="T94_1">FCDO<text:s/>lessons<text:s/>learnt<text:s/>from<text:s/>previous<text:s/></text:span><text:span text:style-name="T94_2">emergencies</text:span><text:span text:style-name="T94_3"><text:s/>show<text:s/>research<text:s/>and<text:s/>evidence<text:s/></text:span><text:span text:style-name="T94_4">needs<text:s/>to<text:s/></text:span><text:span text:style-name="T94_5">be<text:s/>better<text:s/>integrated<text:s/>into<text:s/></text:span><text:span text:style-name="T94_6">humanitarian<text:s/></text:span><text:span text:style-name="T94_7">response</text:span><text:span text:style-name="T94_8">s</text:span></text:h>
        <text:list text:style-name="LS2" xml:id="list11" text:continue-list="list1">
          <text:list-item>
            <text:p text:style-name="P95"><text:span text:style-name="T95_1">The<text:s/>FCDO’s<text:s/>CMD<text:s/>conducts<text:s/>lessons<text:s/>learned<text:s/>exercises<text:s/>following</text:span><text:span text:style-name="T95_2"><text:s/>each<text:s/>crisis<text:s/>response.</text:span><text:span text:style-name="T95_3"><text:note text:note-class="footnote"><text:note-citation/><text:note-body><text:p text:style-name="P96"><text:span text:style-name="T96_1"><text:s/>FCDO<text:s/>(2024).<text:s/></text:span><text:span text:style-name="T96_2"><text:a xlink:type="simple" xlink:href="https://fcogovuk.sharepoint.com/sites/intranet-policy-and-guidance/SitePages/lessons-learned.aspx"><text:span text:style-name="T96_3">Crisis:<text:s/>lessons<text:s/>learned</text:span></text:a></text:span><text:span text:style-name="T96_4">.</text:span></text:p></text:note-body></text:note></text:span><text:span text:style-name="T96_5"><text:s/>Learnings<text:s/>that<text:s/>are<text:s/>highly<text:s/>relevant<text:s/>to<text:s/>the<text:s/>provision<text:s/>of<text:s/></text:span><text:span text:style-name="T96_6">research</text:span><text:span text:style-name="T96_7"><text:s/>evidence</text:span><text:span text:style-name="T96_8"><text:s/>and</text:span><text:span text:style-name="T96_9"><text:s/>analysis<text:s/>are<text:s/>that<text:s/>responses<text:s/>can<text:s/>be<text:s/>improved<text:s/>through:</text:span></text:p>
            <text:list>
              <text:list-item>
                <text:p text:style-name="P97"><text:span text:style-name="T97_1">access<text:s/>to<text:s/>a<text:s/>wide<text:s/>range<text:s/>of<text:s/>information<text:s/>and<text:s/>analysis<text:s/>(see<text:s/>2021<text:s/>Chad<text:s/>Conflict),</text:span></text:p>
              </text:list-item>
              <text:list-item>
                <text:p text:style-name="P98"><text:span text:style-name="T98_1">cross-government<text:s/>collaboration<text:s/>and<text:s/>bringing<text:s/>in<text:s/>expertise<text:s/>from<text:s/>a<text:s/>range<text:s/>of<text:s/></text:span><text:span text:style-name="T98_2">other<text:s/>government<text:s/>departments</text:span><text:span text:style-name="T98_3"><text:s/>(see<text:s/>2023<text:s/>Sudan),</text:span></text:p>
              </text:list-item>
              <text:list-item>
                <text:p text:style-name="P99"><text:span text:style-name="T99_1">preparedness<text:s/>work,<text:s/>especially<text:s/>for<text:s/>highly<text:s/>likely<text:s/>extreme<text:s/>weather<text:s/>events<text:s/>(see<text:s/>2023<text:s/>Greece<text:s/>wildfires),<text:s/>and,</text:span></text:p>
              </text:list-item>
              <text:list-item>
                <text:p text:style-name="P100"><text:span text:style-name="T100_1">use<text:s/>of<text:s/>in-house<text:s/>expertise<text:s/>(see<text:s/>2021<text:s/>Ethiopia-Tigray<text:s/>Conflict).</text:span></text:p>
              </text:list-item>
            </text:list>
          </text:list-item>
        </text:list>
        <text:p text:style-name="P101"/>
        <text:list text:style-name="LS2" xml:id="list16" text:continue-list="list1">
          <text:list-item>
            <text:p text:style-name="P102"><text:span text:style-name="T102_1">Research</text:span><text:span text:style-name="T102_2"><text:s/>and</text:span><text:span text:style-name="T102_3"><text:s/>evidence</text:span><text:span text:style-name="T102_4"><text:s/>with<text:s/>accompanying</text:span><text:span text:style-name="T102_5"><text:s/>a</text:span><text:span text:style-name="T102_6">nalysis<text:s/>and<text:s/>expertise</text:span><text:span text:style-name="T102_7"><text:s/>to<text:s/>enable<text:s/>uptake,</text:span><text:span text:style-name="T102_8"><text:s/>were<text:s/>central<text:s/>to<text:s/>HMG’s<text:s/>response<text:s/>to<text:s/>COVID-19.<text:s/>The<text:s/>FCDO’s<text:s/>wide<text:s/>remit<text:s/>during<text:s/>this<text:s/></text:span><text:span text:style-name="T102_9">global<text:s/>emergency</text:span><text:span text:style-name="T102_10"><text:s/>required<text:s/>involvement<text:s/>of<text:s/>a<text:s/>wide<text:s/>range<text:s/>of<text:s/>disciplines.</text:span><text:span text:style-name="T102_11"><text:s/>This<text:s/>included:</text:span></text:p>
          </text:list-item>
        </text:list>
        <text:list text:style-name="LS13" xml:id="list17">
          <text:list-item>
            <text:list>
              <text:list-item>
                <text:p text:style-name="P103"><text:span text:style-name="T103_1">Social<text:s/>and<text:s/>b</text:span><text:span text:style-name="T103_2">ehavioural<text:s/>scienc</text:span><text:span text:style-name="T103_3">e</text:span><text:span text:style-name="T103_4">s</text:span><text:span text:style-name="T103_5"><text:s/></text:span><text:span text:style-name="T103_6">–<text:s/></text:span><text:span text:style-name="T103_7">The<text:s/>Hygiene<text:s/>and<text:s/>Behaviour<text:s/>Change<text:s/>Coalition<text:s/>(HBCC)<text:s/>was<text:s/>launched<text:s/>in<text:s/>April<text:s/>2020<text:s/>to<text:s/>limit<text:s/>the<text:s/>spread<text:s/>of<text:s/>COVID-19<text:s/>among<text:s/>vulnerable<text:s/>populations<text:s/>in<text:s/>low-<text:s/>and<text:s/>middle-income<text:s/>countries<text:s/>(LMICs),<text:s/>primarily<text:s/>by<text:s/>promoting<text:s/>hand<text:s/>hygiene</text:span><text:span text:style-name="T103_8"><text:s/>and<text:s/>later<text:s/>vaccine<text:s/>uptake</text:span><text:span text:style-name="T103_9">.</text:span><text:span text:style-name="T103_10"><text:s/></text:span><text:span text:style-name="T103_11">It<text:s/>combined<text:s/>FCDO<text:s/>funds<text:s/>with<text:s/>Unilever’s<text:s/>unique<text:s/>private<text:s/>sector<text:s/>commercial<text:s/>and<text:s/>behaviour<text:s/>change<text:s/>expertise<text:s/>and<text:s/>in-kind<text:s/>contribution,<text:s/>with<text:s/>London<text:s/>School<text:s/>of<text:s/>Hygiene<text:s/>&amp;<text:s/>Tropical<text:s/>Medicine<text:s/>(LSHTM)’s<text:s/>world-leading<text:s/>technical/academic<text:s/>expertise<text:s/>through<text:s/>the<text:s/>C19<text:s/>Hygiene<text:s/>Hub,<text:s/>and<text:s/>the<text:s/>expertise<text:s/>and<text:s/>implementation<text:s/>capacity<text:s/>of<text:s/>UN<text:s/>and<text:s/>NGO<text:s/>implementing<text:s/>partners</text:span><text:span text:style-name="T103_12"><text:note text:note-class="footnote"><text:note-citation/><text:note-body><text:p text:style-name="P104"><text:span text:style-name="T104_1"><text:s/></text:span><text:span text:style-name="T104_2"><text:a xlink:type="simple" xlink:href="https://www.unilever.com/news/hygiene-behaviour-change-coalition/"><text:span text:style-name="T104_3">https://www.unilever.com/news/hygiene-behaviour-change-coalition/</text:span></text:a></text:span></text:p></text:note-body></text:note></text:span><text:span text:style-name="T104_4">,<text:s/></text:span><text:span text:style-name="T104_5"><text:note text:note-class="footnote"><text:note-citation/><text:note-body><text:p text:style-name="P105"><text:span text:style-name="T105_1"><text:s/>http://hygienehub.info</text:span></text:p></text:note-body></text:note></text:span><text:span text:style-name="T105_2">.<text:s/></text:span><text:span text:style-name="T105_3">Th</text:span><text:span text:style-name="T105_4">e<text:s/>FCDO’s<text:s/>Behaviour<text:s/>Change<text:s/>Forum<text:s/></text:span><text:span text:style-name="T105_5">brought<text:s/></text:span><text:span text:style-name="T105_6">greater<text:s/>collaboration</text:span><text:span text:style-name="T105_7"><text:s/></text:span><text:span text:style-name="T105_8">to<text:s/>the<text:s/>pandemic<text:s/>respons</text:span><text:span text:style-name="T105_9">e</text:span><text:span text:style-name="T105_10">,</text:span><text:span text:style-name="T105_11"><text:s/>bringing<text:s/>experts,<text:s/>implementors<text:s/>and<text:s/>policy<text:s/>officials<text:s/>from</text:span><text:span text:style-name="T105_12"><text:s/></text:span><text:span text:style-name="T105_13">a<text:s/></text:span><text:span text:style-name="T105_14">wide<text:s/>range<text:s/>of<text:s/></text:span><text:span text:style-name="T105_15">disciplines</text:span><text:span text:style-name="T105_16"><text:s/>and<text:s/>geographical<text:s/>locations</text:span><text:span text:style-name="T105_17"><text:s/>together,</text:span><text:span text:style-name="T105_18"><text:s/></text:span><text:span text:style-name="T105_19">and<text:s/>the<text:s/>Vaccine<text:s/>Data<text:s/></text:span><text:span text:style-name="T105_20">Co</text:span><text:span text:style-name="T105_21">L</text:span><text:span text:style-name="T105_22">ab</text:span><text:span text:style-name="T105_23"><text:s/>was<text:s/>established<text:s/>to<text:s/></text:span><text:span text:style-name="T105_24">support<text:s/>better<text:s/>data<text:s/>for<text:s/>decision<text:s/>making</text:span><text:span text:style-name="T105_25">.</text:span><text:span text:style-name="T105_26"><text:note text:note-class="footnote"><text:note-citation/><text:note-body><text:p text:style-name="P106"><text:span text:style-name="T106_1"><text:s/>https://www.frontiertechhub.org/insights/learning-through-uncertainty-vaccines-chatbot</text:span></text:p></text:note-body></text:note></text:span><text:span text:style-name="T106_2">,</text:span><text:span text:style-name="T106_3"><text:note text:note-class="footnote"><text:note-citation/><text:note-body><text:p text:style-name="P107"><text:span text:style-name="T107_1"><text:s/></text:span><text:span text:style-name="T107_2"><text:a xlink:type="simple" xlink:href="https://www.makingbetterfutures.org/learningjourney"><text:span text:style-name="T107_3">https://www.makingbetterfutures.org/learningjourney</text:span></text:a></text:span></text:p></text:note-body></text:note></text:span><text:span text:style-name="T107_4"><text:s/>The<text:s/>Social<text:s/>Science</text:span><text:span text:style-name="T107_5"><text:s/>in<text:s/>Humanitarian<text:s/>Action<text:s/>Platform<text:s/>(SSHAP)</text:span><text:span text:style-name="T107_6"><text:s/>and<text:s/>Covid<text:s/>Collective<text:s/></text:span><text:span text:style-name="T107_7">also<text:s/>carried<text:s/>out<text:s/>regional<text:s/>research<text:s/>studies<text:s/>to<text:s/>understand<text:s/></text:span><text:span text:style-name="T107_8">the<text:s/>local<text:s/>effects<text:s/>and<text:s/>response<text:s/>to</text:span><text:span text:style-name="T107_9"><text:s/>COVID-19</text:span><text:span text:style-name="T107_10">.</text:span><text:span text:style-name="T107_11"><text:note text:note-class="footnote"><text:note-citation/><text:note-body><text:p text:style-name="P108"><text:span text:style-name="T108_1"><text:s/>SSHAP<text:s/>(2020-2024).<text:s/></text:span><text:span text:style-name="T108_2"><text:a xlink:type="simple" xlink:href="https://www.socialscienceinaction.org/search/?_sft_emergency=covid-19"><text:span text:style-name="T108_3">COVID-19<text:s/>resources</text:span></text:a></text:span></text:p></text:note-body></text:note></text:span><text:span text:style-name="T108_4">,</text:span><text:span text:style-name="T108_5"><text:note text:note-class="footnote"><text:note-citation/><text:note-body><text:p text:style-name="P109"><text:span text:style-name="T109_1"><text:s/>https://www.ids.ac.uk/publications/covid-collective-learning-report/</text:span></text:p></text:note-body></text:note></text:span></text:p>
              </text:list-item>
              <text:list-item>
                <text:p text:style-name="P110"><text:span text:style-name="T110_1">Epidemiology<text:s/>–<text:s/>CSA<text:s/>Science<text:s/>Cell,<text:s/>with<text:s/>seconded<text:s/>epidemiologists</text:span><text:span text:style-name="T110_2">,<text:s/></text:span><text:span text:style-name="T110_3">provided<text:s/>regular<text:s/>epidemiological<text:s/>updates<text:s/>to<text:s/>FCDO<text:s/>Ministers<text:s/>and<text:s/>leadership<text:s/>to<text:s/>inform<text:s/>strategic<text:s/>directio</text:span><text:span text:style-name="T110_4">n</text:span><text:span text:style-name="T110_5">.<text:s/>This<text:s/>informed<text:s/>horizon<text:s/>scanning,<text:s/>with<text:s/>multisector<text:s/>engagement<text:s/>from<text:s/>economics,<text:s/></text:span><text:span text:style-name="T110_6">health,<text:s/></text:span><text:span text:style-name="T110_7">geopolitics,<text:s/>governance,<text:s/>conflict<text:s/>and<text:s/>humanitarian</text:span><text:span text:style-name="T110_8">.</text:span></text:p>
              </text:list-item>
            </text:list>
          </text:list-item>
        </text:list>
        <text:p text:style-name="P111"/>
        <text:list text:style-name="LS2" xml:id="list19" text:continue-list="list1">
          <text:list-item>
            <text:p text:style-name="P112"><text:span text:style-name="T112_1">The<text:s/>FCDO’s<text:s/>strategy<text:s/>for<text:s/>international<text:s/>development<text:s/>(2022)<text:s/>also<text:s/>notes<text:s/>the<text:s/>value<text:s/>of<text:s/>historical<text:s/>data<text:s/>statistical</text:span><text:span text:style-name="T112_2"><text:s/>analysis,<text:s/>satellite<text:s/>imagery<text:s/>and<text:s/>machine<text:s/>learning<text:s/></text:span><text:span text:style-name="T112_3">during<text:s/></text:span><text:span text:style-name="T112_4">COVID-19<text:s/></text:span><text:span text:style-name="T112_5">and<text:s/>for<text:s/></text:span><text:span text:style-name="T112_6">modelling<text:s/>mortality<text:s/>in<text:s/>Yemen<text:s/>where<text:s/>other<text:s/>sources<text:s/>of<text:s/>data<text:s/>were<text:s/>limited.</text:span><text:span text:style-name="T112_7"><text:note text:note-class="footnote"><text:note-citation/><text:note-body><text:p text:style-name="P113"><text:span text:style-name="T113_1"><text:s/>FCDO<text:s/>(2022).<text:s/></text:span><text:span text:style-name="T113_2"><text:a xlink:type="simple" xlink:href="https://www.gov.uk/government/publications/uk-governments-strategy-for-international-development"><text:span text:style-name="T113_3">UK<text:s/>government's<text:s/>strategy<text:s/>for<text:s/>international<text:s/>development</text:span></text:a></text:span><text:span text:style-name="T113_4">.</text:span></text:p></text:note-body></text:note></text:span></text:p>
          </text:list-item>
        </text:list>
        <text:p text:style-name="P114"/>
        <text:list text:style-name="LS2" xml:id="list20" text:continue-list="list1">
          <text:list-item>
            <text:p text:style-name="P115"><text:span text:style-name="T115_1">Other</text:span><text:span text:style-name="T115_2"><text:s/></text:span><text:span text:style-name="T115_3">COVID-19<text:s/>learning<text:s/></text:span><text:span text:style-name="T115_4">highlighted<text:s/>that<text:s/>m</text:span><text:span text:style-name="T115_5">aintaining<text:s/>the<text:s/>relationships<text:s/>and<text:s/>mechanisms<text:s/>developed<text:s/>during<text:s/></text:span><text:span text:style-name="T115_6">COVID</text:span><text:span text:style-name="T115_7">-19<text:s/></text:span><text:span text:style-name="T115_8">between<text:s/>global<text:s/>research<text:s/>partners<text:s/></text:span><text:span text:style-name="T115_9">at<text:s/>local,<text:s/>national<text:s/>and<text:s/>global<text:s/>levels<text:s/></text:span><text:span text:style-name="T115_10">are<text:s/></text:span><text:span text:style-name="T115_11">crucial<text:s/>for<text:s/>future<text:s/>resilience</text:span><text:span text:style-name="T115_12">,<text:s/>which</text:span><text:span text:style-name="T115_13"><text:s/></text:span><text:span text:style-name="T115_14">could<text:s/>then</text:span><text:span text:style-name="T115_15"><text:s/>also</text:span><text:span text:style-name="T115_16"><text:s/></text:span><text:span text:style-name="T115_17">‘</text:span><text:span text:style-name="T115_18">facilitate<text:s/>comparative<text:s/>learning<text:s/>and<text:s/>collective<text:s/>action</text:span><text:span text:style-name="T115_19"><text:s/></text:span><text:span text:style-name="T115_20">and<text:s/>generate<text:s/>new<text:s/>insights<text:s/>and<text:s/>knowledge<text:s/>on<text:s/>the<text:s/>factors<text:s/>that<text:s/>support<text:s/>more<text:s/>or<text:s/>less<text:s/>effective<text:s/>responses<text:s/>to<text:s/>C</text:span><text:span text:style-name="T115_21">OVID</text:span><text:span text:style-name="T115_22">-19<text:s/>and<text:s/>help<text:s/>to<text:s/>build<text:s/>resilience<text:s/>to<text:s/>address<text:s/>future<text:s/>global<text:s/>development<text:s/>challenges</text:span><text:span text:style-name="T115_23">.</text:span><text:span text:style-name="T115_24">’</text:span><text:span text:style-name="T115_25"><text:note text:note-class="footnote"><text:note-citation/><text:note-body><text:p text:style-name="P116"><text:span text:style-name="T116_1"><text:s/></text:span><text:span text:style-name="T116_2"><text:a xlink:type="simple" xlink:href="https://www.ids.ac.uk/publications/covid-collective-learning-report/"><text:span text:style-name="T116_3">Covid<text:s/>Collective<text:s/>Learning<text:s/>Report<text:s/>-<text:s/>Institute<text:s/>of<text:s/>Development<text:s/>Studies<text:s/>(ids.ac.uk)</text:span></text:a></text:span></text:p></text:note-body></text:note></text:span></text:p>
          </text:list-item>
        </text:list>
        <text:p text:style-name="P117"/>
        <text:list text:style-name="LS2" xml:id="list21" text:continue-list="list1">
          <text:list-item>
            <text:p text:style-name="P118"><text:span text:style-name="T118_1">More<text:s/>widely,<text:s/></text:span><text:span text:style-name="T118_2">e</text:span><text:span text:style-name="T118_3">merging<text:s/>research<text:s/>and<text:s/>technology<text:s/>innovations<text:s/>by<text:s/>research<text:s/>institutions<text:s/>and<text:s/>science<text:s/>agencies<text:s/>mean<text:s/>an<text:s/>increasing<text:s/>number<text:s/>of<text:s/>these<text:s/>events<text:s/>can<text:s/>be<text:s/>better<text:s/>anticipated<text:s/>(for<text:s/>example,<text:s/>by<text:s/>using<text:s/>advances<text:s/>to<text:s/>develop<text:s/>new<text:s/>hazard<text:s/>monitoring<text:s/>approaches<text:s/>that<text:s/>are<text:s/>designed<text:s/>for<text:s/>end<text:s/>users<text:s/>to<text:s/>enable<text:s/>earlier<text:s/>action).</text:span><text:span text:style-name="T118_4">While<text:s/>there<text:s/>is<text:s/>an<text:s/></text:span><text:span text:style-name="T118_5">increasing<text:s/></text:span><text:span text:style-name="T118_6">array<text:s/>of<text:s/>hazard<text:s/>prediction<text:s/>information<text:s/>available</text:span><text:span text:style-name="T118_7"><text:s/>at<text:s/>global<text:s/>and<text:s/>national<text:s/>levels</text:span><text:span text:style-name="T118_8">,<text:s/></text:span><text:span text:style-name="T118_9">these<text:s/></text:span><text:span text:style-name="T118_10">developments<text:s/></text:span><text:span text:style-name="T118_11">are<text:s/>not<text:s/>yet<text:s/></text:span><text:span text:style-name="T118_12">exploit</text:span><text:span text:style-name="T118_13">ing</text:span><text:span text:style-name="T118_14"><text:s/>the<text:s/>potential<text:s/>for<text:s/></text:span><text:span text:style-name="T118_15">actionable<text:s/></text:span><text:span text:style-name="T118_16">multi-hazard<text:s/>p</text:span><text:span text:style-name="T118_17">r</text:span><text:span text:style-name="T118_18">edi</text:span><text:span text:style-name="T118_19">c</text:span><text:span text:style-name="T118_20">tion</text:span><text:span text:style-name="T118_21"><text:s/>with<text:s/>difficulties<text:s/>identified<text:s/>in<text:s/>creating<text:s/>easily<text:s/>interpretable<text:s/>multi-hazard<text:s/>products.</text:span><text:span text:style-name="T118_22"><text:note text:note-class="footnote"><text:note-citation/><text:note-body><text:p text:style-name="P119"><text:span text:style-name="T119_1"><text:s/></text:span><text:span text:style-name="T119_2">Šakić<text:s/>Trogrlić,<text:s/>R.<text:s/></text:span><text:span text:style-name="T119_3">et<text:s/>al.<text:s/></text:span><text:span text:style-name="T119_4">(2024).<text:s/></text:span><text:span text:style-name="T119_5"><text:a xlink:type="simple" xlink:href="https://www.sciencedirect.com/science/article/pii/S1462901124001084"><text:span text:style-name="T119_6">Challenges<text:s/>in<text:s/>assessing<text:s/>and<text:s/>managing<text:s/>multi-hazard<text:s/>risks:<text:s/>A<text:s/>European<text:s/></text:span><text:span text:style-name="T119_7">stakeholders</text:span><text:span text:style-name="T119_8"><text:s/>perspective</text:span></text:a></text:span><text:span text:style-name="T119_9">.<text:s/>Environmental<text:s/>Science<text:s/>&amp;<text:s/>Policy.</text:span></text:p></text:note-body></text:note></text:span><text:span text:style-name="T119_10"><text:s/></text:span></text:p>
          </text:list-item>
        </text:list>
        <text:p text:style-name="P120"/>
        <text:list text:style-name="LS2" xml:id="list22" text:continue-list="list1">
          <text:list-item>
            <text:p text:style-name="P121"><text:span text:style-name="T121_1">CSA<text:s/></text:span><text:span text:style-name="T121_2">Science<text:s/>Cell<text:s/>carried<text:s/>out<text:s/>user<text:s/>research<text:s/></text:span><text:span text:style-name="T121_3">in<text:s/>2024<text:s/></text:span><text:span text:style-name="T121_4">with<text:s/>30<text:s/>staff<text:s/>across<text:s/>the<text:s/>FCDO<text:s/>who<text:s/>had<text:s/></text:span><text:span text:style-name="T121_5">worked<text:s/>on<text:s/>emergencies<text:s/>(see<text:s/>Annex<text:s/>1<text:s/>for<text:s/>more<text:s/>detail).<text:s/>Key<text:s/>findings<text:s/>from<text:s/>this<text:s/>research<text:s/></text:span><text:span text:style-name="T121_6">include<text:s/>that</text:span><text:span text:style-name="T121_7">:</text:span></text:p>
            <text:list>
              <text:list-item>
                <text:p text:style-name="P122"><text:span text:style-name="T122_1">M</text:span><text:span text:style-name="T122_2">ost<text:s/>staff<text:s/>report<text:s/>feeling<text:s/>confident<text:s/>in<text:s/>their<text:s/>own<text:s/>ability<text:s/>to<text:s/>use<text:s/>and<text:s/>apply<text:s/></text:span><text:span text:style-name="T122_3">research<text:s/></text:span><text:span text:style-name="T122_4">evidence<text:s/>a</text:span><text:span text:style-name="T122_5">nd<text:s/></text:span><text:span text:style-name="T122_6">expertise<text:s/>in<text:s/>a<text:s/>response</text:span><text:span text:style-name="T122_7"><text:s/>but<text:s/>only<text:s/>about<text:s/>half<text:s/></text:span><text:span text:style-name="T122_8">agree</text:span><text:span text:style-name="T122_9"><text:s/>it<text:s/></text:span><text:span text:style-name="T122_10">is</text:span><text:span text:style-name="T122_11"><text:s/></text:span><text:span text:style-name="T122_12">easy<text:s/></text:span><text:span text:style-name="T122_13">to<text:s/></text:span><text:span text:style-name="T122_14">access<text:s/>evidence<text:s/>and<text:s/>expertise</text:span><text:span text:style-name="T122_15">;</text:span></text:p>
              </text:list-item>
              <text:list-item>
                <text:p text:style-name="P123"><text:span text:style-name="T123_1">R</text:span><text:span text:style-name="T123_2">apid</text:span><text:span text:style-name="T123_3"><text:s/>research,<text:s/></text:span><text:span text:style-name="T123_4">help</text:span><text:span text:style-name="T123_5"><text:s/>desks<text:s/>or<text:s/>one-stop<text:s/>shops<text:s/>are<text:s/>enablers<text:s/>to<text:s/>using<text:s/></text:span><text:span text:style-name="T123_6">evidence</text:span><text:span text:style-name="T123_7"><text:s/></text:span><text:span text:style-name="T123_8">in<text:s/>an<text:s/>emergency</text:span><text:span text:style-name="T123_9">;<text:s/></text:span><text:span text:style-name="T123_10">and</text:span></text:p>
              </text:list-item>
              <text:list-item>
                <text:p text:style-name="P124"><text:span text:style-name="T124_1">C</text:span><text:span text:style-name="T124_2">hallenges<text:s/></text:span><text:span text:style-name="T124_3">for<text:s/>using<text:s/></text:span><text:span text:style-name="T124_4">research<text:s/></text:span><text:span text:style-name="T124_5">and<text:s/></text:span><text:span text:style-name="T124_6">evidence<text:s/></text:span><text:span text:style-name="T124_7">include<text:s/>the<text:s/>relatively<text:s/>slow<text:s/>pace<text:s/>at<text:s/>which<text:s/></text:span><text:span text:style-name="T124_8">it<text:s/>became<text:s/>available,<text:s/>issue</text:span><text:span text:style-name="T124_9">s<text:s/>around<text:s/>communicating<text:s/>evidence</text:span><text:span text:style-name="T124_10">,</text:span><text:span text:style-name="T124_11"><text:s/>and<text:s/></text:span><text:span text:style-name="T124_12">difficulties<text:s/></text:span><text:span text:style-name="T124_13">getting<text:s/>buy<text:s/>in<text:s/>from<text:s/>senior<text:s/>colleagues.</text:span><text:span text:style-name="T124_14"><text:s/>For<text:s/>example,</text:span><text:span text:style-name="T124_15"><text:s/></text:span><text:span text:style-name="T124_16">many<text:s/>predictive<text:s/>forecasts<text:s/>are<text:s/>publicly<text:s/>available<text:s/>during<text:s/>an<text:s/></text:span><text:span text:style-name="T124_17">emergency</text:span><text:span text:style-name="T124_18"><text:s/>but<text:s/>it<text:s/>is<text:s/>not<text:s/>possible<text:s/>for<text:s/>non-technical<text:s/>staff<text:s/>to<text:s/>assess<text:s/>their<text:s/></text:span><text:span text:style-name="T124_19">relative<text:s/>strengths<text:s/>and<text:s/>limitations</text:span><text:span text:style-name="T124_20">.</text:span></text:p>
              </text:list-item>
            </text:list>
          </text:list-item>
        </text:list>
        <text:p text:style-name="P125"/>
        <text:p text:style-name="P126"><text:span text:style-name="T126_1">FCDO<text:s/>t</text:span><text:span text:style-name="T126_2">eams<text:s/>need<text:s/></text:span><text:span text:style-name="T126_3">better<text:s/></text:span><text:span text:style-name="T126_4">research</text:span><text:span text:style-name="T126_5"><text:s/>and<text:s/></text:span><text:span text:style-name="T126_6">evidence</text:span><text:span text:style-name="T126_7"><text:s/>(</text:span><text:span text:style-name="T126_8">with<text:s/>supporting<text:s/>advice</text:span><text:span text:style-name="T126_9">)<text:s/></text:span><text:span text:style-name="T126_10">at<text:s/>all<text:s/>stages<text:s/>of<text:s/></text:span><text:span text:style-name="T126_11">preparing<text:s/>for<text:s/>and<text:s/>responding<text:s/>to</text:span><text:span text:style-name="T126_12"><text:s/>a</text:span><text:span text:style-name="T126_13">n</text:span><text:span text:style-name="T126_14"><text:s/>emergency</text:span><text:span text:style-name="T126_15">:</text:span></text:p>
        <text:list text:style-name="LS2" xml:id="list26">
          <text:list-item>
            <text:list>
              <text:list-item>
                <text:p text:style-name="P127"><text:span text:style-name="T127_1">Prediction</text:span><text:span text:style-name="T127_2">:</text:span><text:span text:style-name="T127_3"><text:s/></text:span><text:span text:style-name="T127_4">Emerging<text:s/></text:span><text:span text:style-name="T127_5">technology<text:s/></text:span><text:span text:style-name="T127_6">and<text:s/>applied<text:s/>research<text:s/></text:span><text:span text:style-name="T127_7">can<text:s/></text:span><text:span text:style-name="T127_8">help<text:s/>with</text:span><text:span text:style-name="T127_9"><text:s/>predicting<text:s/>emergencies</text:span><text:span text:style-name="T127_10">;</text:span><text:span text:style-name="T127_11"><text:s/></text:span><text:span text:style-name="T127_12">natural<text:s/>hazard</text:span><text:span text:style-name="T127_13"><text:s/></text:span><text:span text:style-name="T127_14">forecast</text:span><text:span text:style-name="T127_15">ing<text:s/></text:span><text:span text:style-name="T127_16">is<text:s/>expected<text:s/>to<text:s/></text:span><text:span text:style-name="T127_17">improve<text:s/></text:span><text:span text:style-name="T127_18">over<text:s/></text:span><text:span text:style-name="T127_19">time</text:span><text:span text:style-name="T127_20"><text:s/>due<text:s/>to<text:s/></text:span><text:span text:style-name="T127_21">the<text:s/></text:span><text:span text:style-name="T127_22">development<text:s/>of<text:s/>satellite<text:s/>technology,<text:s/>improved<text:s/>modelling</text:span><text:span text:style-name="T127_23">,<text:s/>use<text:s/>of<text:s/>larger<text:s/>datasets</text:span><text:span text:style-name="T127_24"><text:s/>and<text:s/>improved<text:s/>understanding<text:s/>of<text:s/>hydrological<text:s/>and<text:s/>meteorological<text:s/>processes.</text:span><text:span text:style-name="T127_25"><text:note text:note-class="footnote"><text:note-citation/><text:note-body><text:p text:style-name="P128"><text:span text:style-name="T128_1"><text:s/></text:span><text:span text:style-name="T128_2"><text:a xlink:type="simple" xlink:href="https://assets.publishing.service.gov.uk/media/5a7c92d7ed915d48c2410ae7/12-1289-reducing-risks-of-future-disasters-report.pdf"><text:span text:style-name="T128_3">Foresight<text:s/>Reducing<text:s/>Risks<text:s/>of<text:s/>Future<text:s/>Disaster</text:span><text:bookmark-start text:name="_Hlt175150225"/><text:bookmark-start text:name="_Hlt175150226"/><text:span text:style-name="T128_4">s</text:span><text:bookmark-end text:name="_Hlt175150225"/><text:bookmark-end text:name="_Hlt175150226"/><text:span text:style-name="T128_5">:<text:s/>Priorities<text:s/>for<text:s/>Decision<text:s/>Makers<text:s/>(2012)<text:s/>Final<text:s/>Project<text:s/>Report</text:span></text:a></text:span><text:span text:style-name="T128_6">.<text:s/></text:span><text:span text:style-name="T128_7"><text:tab/></text:span><text:span text:style-name="T128_8"><text:s/>The<text:s/>Government<text:s/>Office<text:s/>for<text:s/>Science,<text:s/>London.</text:span></text:p></text:note-body></text:note></text:span><text:span text:style-name="T128_9"><text:s/></text:span><text:span text:style-name="T128_10">Evidence<text:s/>suggests<text:s/>that<text:s/></text:span><text:span text:style-name="T128_11">research<text:s/>on<text:s/>prediction<text:s/>and<text:s/>forecasting<text:s/>can<text:s/>support<text:s/>local<text:s/>action.<text:s/>For<text:s/>example,</text:span><text:span text:style-name="T128_12"><text:s/>FCDO</text:span><text:span text:style-name="T128_13">-</text:span><text:span text:style-name="T128_14">funded<text:s/></text:span><text:span text:style-name="T128_15">research<text:s/></text:span><text:span text:style-name="T128_16">has</text:span><text:span text:style-name="T128_17"><text:s/>d</text:span><text:span text:style-name="T128_18">evelop</text:span><text:span text:style-name="T128_19">ed</text:span><text:span text:style-name="T128_20"><text:s/>and<text:s/>pilot</text:span><text:span text:style-name="T128_21">ed</text:span><text:span text:style-name="T128_22"><text:s/>a<text:s/>new<text:s/>approach<text:s/>to<text:s/>forecasting<text:s/>flood<text:s/>impacts<text:s/>from<text:s/>impending<text:s/>tropical<text:s/>cyclones</text:span><text:span text:style-name="T128_23">,<text:s/>which<text:s/>p</text:span><text:span text:style-name="T128_24">roduce</text:span><text:span text:style-name="T128_25">d</text:span><text:span text:style-name="T128_26"><text:s/></text:span><text:span text:style-name="T128_27">on-demand<text:s/>warning<text:s/>bulletins.<text:s/>The<text:s/>bulletins<text:s/>ahead<text:s/>of<text:s/>Tropical<text:s/>Cyclone<text:s/>Freddy<text:s/>informed<text:s/>surge<text:s/>activities<text:s/>of<text:s/>the<text:s/>International<text:s/>Federation<text:s/>of<text:s/>the<text:s/>Red<text:s/>Cross<text:s/>including<text:s/>relocation<text:s/>of<text:s/>stock<text:s/>and<text:s/>setting<text:s/>up<text:s/>of<text:s/>shelters.</text:span></text:p>
              </text:list-item>
              <text:list-item>
                <text:p text:style-name="P129"><text:span text:style-name="T129_1">Prevention/Mitigation</text:span><text:span text:style-name="T129_2">:<text:s/></text:span><text:span text:style-name="T129_3">Research</text:span><text:span text:style-name="T129_4"><text:s/>can<text:s/>identify<text:s/>potential<text:s/>future<text:s/>threats<text:s/>and<text:s/>identify<text:s/>appropriate<text:s/>mechanisms<text:s/>for<text:s/>prevention<text:s/>or<text:s/>mitigation.<text:s/>This<text:s/>can<text:s/>help<text:s/>operational<text:s/>teams<text:s/>focus<text:s/>on<text:s/>strengthening<text:s/>local<text:s/>capabilities<text:s/>(for<text:s/>example,<text:s/>by<text:s/>improving<text:s/>local<text:s/>health<text:s/>systems<text:s/>in<text:s/>countries<text:s/>most<text:s/>likely<text:s/>to<text:s/>be<text:s/>affected<text:s/>by<text:s/>emerging<text:s/>infectious<text:s/>diseases).</text:span><text:span text:style-name="T129_5"><text:s/></text:span></text:p>
              </text:list-item>
              <text:list-item>
                <text:p text:style-name="P130"><text:span text:style-name="T130_1">Prepar</text:span><text:span text:style-name="T130_2">ation</text:span><text:span text:style-name="T130_3">:<text:s/></text:span><text:span text:style-name="T130_4">Research<text:s/></text:span><text:span text:style-name="T130_5">to<text:s/></text:span><text:span text:style-name="T130_6">better<text:s/></text:span><text:span text:style-name="T130_7">understand<text:s/></text:span><text:span text:style-name="T130_8">risk</text:span><text:span text:style-name="T130_9"><text:s/>can<text:s/></text:span><text:span text:style-name="T130_10">inform</text:span><text:span text:style-name="T130_11"><text:s/>emergency<text:s/>plans</text:span><text:span text:style-name="T130_12">,<text:s/>support<text:s/>the<text:s/>appropriate<text:s/></text:span><text:span text:style-name="T130_13">pre-positioning</text:span><text:span text:style-name="T130_14"><text:s/>of</text:span><text:span text:style-name="T130_15"><text:s/>resources<text:s/>and<text:s/>build</text:span><text:span text:style-name="T130_16"><text:s/>local</text:span><text:span text:style-name="T130_17"><text:s/>capacity.<text:s/>Emergency<text:s/>plans<text:s/>and<text:s/>local<text:s/>community<text:s/>engagement<text:s/>activities<text:s/>that<text:s/>are<text:s/>underpinned<text:s/>by<text:s/></text:span><text:span text:style-name="T130_18">research<text:s/></text:span><text:span text:style-name="T130_19">are<text:s/>likely<text:s/>to<text:s/>be<text:s/>more<text:s/>effective.</text:span></text:p>
              </text:list-item>
              <text:list-item>
                <text:p text:style-name="P131"><text:span text:style-name="T131_1">Impact</text:span><text:span text:style-name="T131_2">:</text:span><text:span text:style-name="T131_3"><text:s/></text:span><text:span text:style-name="T131_4">I</text:span><text:span text:style-name="T131_5">nter-and-trans</text:span><text:span text:style-name="T131_6">disciplinary</text:span><text:span text:style-name="T131_7"><text:s/></text:span><text:span text:style-name="T131_8">research<text:s/></text:span><text:span text:style-name="T131_9">approaches<text:s/>have<text:s/></text:span><text:span text:style-name="T131_10">the<text:s/>potential<text:s/>to<text:s/>bring<text:s/>together<text:s/>new<text:s/>technologies</text:span><text:span text:style-name="T131_11">,<text:s/></text:span><text:span text:style-name="T131_12">data,<text:s/></text:span><text:span text:style-name="T131_13">perspectives,<text:s/>and<text:s/></text:span><text:span text:style-name="T131_14">understanding<text:s/>of<text:s/>vulnerabilities<text:s/>to<text:s/>better<text:s/></text:span><text:span text:style-name="T131_15">predict<text:s/></text:span><text:span text:style-name="T131_16">the<text:s/></text:span><text:span text:style-name="T131_17">potential<text:s/></text:span><text:span text:style-name="T131_18">impact<text:s/>of<text:s/>hazards<text:s/>on<text:s/>exposed<text:s/></text:span><text:span text:style-name="T131_19">locations<text:s/>and<text:s/></text:span><text:span text:style-name="T131_20">populations</text:span><text:span text:style-name="T131_21"><text:s/>to<text:s/>better<text:s/>understand<text:s/>the<text:s/>short<text:s/>and<text:s/>longer<text:s/>term<text:s/>needs<text:s/>to<text:s/>be<text:s/>prioritised.</text:span><text:span text:style-name="T131_22"><text:s/>Similar<text:s/>capabilities<text:s/>can<text:s/>also<text:s/>be<text:s/>used<text:s/>to<text:s/>validate<text:s/>the<text:s/>actual<text:s/>impact<text:s/>of<text:s/>hazards.</text:span></text:p>
              </text:list-item>
              <text:list-item>
                <text:p text:style-name="P132"><text:span text:style-name="T132_1">Response:<text:s/></text:span><text:span text:style-name="T132_2">Research</text:span><text:span text:style-name="T132_3"><text:s/>can<text:s/>be<text:s/>used<text:s/>to<text:s/>identify<text:s/>the<text:s/>most<text:s/>appropriate<text:s/>interventions<text:s/>and<text:s/>targeting<text:s/>of<text:s/>response<text:s/>activities<text:s/>by</text:span><text:span text:style-name="T132_4"><text:s/>the</text:span><text:span text:style-name="T132_5"><text:s/>FCDO<text:s/>and<text:s/></text:span><text:span text:style-name="T132_6">its</text:span><text:span text:style-name="T132_7"><text:s/></text:span><text:span text:style-name="T132_8">partners.<text:s/></text:span><text:span text:style-name="T132_9">For<text:s/>example,<text:s/>during<text:s/></text:span><text:span text:style-name="T132_10">COVID-19<text:s/></text:span><text:span text:style-name="T132_11">research<text:s/>evidence<text:s/>delivered<text:s/>through</text:span><text:span text:style-name="T132_12"><text:s/>the<text:s/>COVID-19<text:s/>Hygiene<text:s/>Hub<text:s/>and<text:s/>SSHAP<text:s/>inform</text:span><text:span text:style-name="T132_13">ed</text:span><text:span text:style-name="T132_14"><text:s/>operational<text:s/>responses</text:span><text:span text:style-name="T132_15">.</text:span><text:span text:style-name="T132_16"><text:note text:note-class="footnote"><text:note-citation/><text:note-body><text:p text:style-name="P133"><text:span text:style-name="T133_1"><text:s/></text:span><text:span text:style-name="T133_2">Institute<text:s/>of<text:s/>Development<text:s/>Studies<text:s/>(2024).<text:s/></text:span><text:span text:style-name="T133_3"><text:a xlink:type="simple" xlink:href="https://k4d.ids.ac.uk/resource/the-role-of-social-and-behavioural-sciences-in-emergencies-and-crises/"><text:span text:style-name="T133_4">The<text:s/></text:span><text:span text:style-name="T133_5">r</text:span><text:span text:style-name="T133_6">ole<text:s/>of<text:s/></text:span><text:span text:style-name="T133_7">s</text:span><text:span text:style-name="T133_8">ocial<text:s/>and<text:s/></text:span><text:span text:style-name="T133_9">b</text:span><text:span text:style-name="T133_10">ehavioural<text:s/></text:span><text:span text:style-name="T133_11">s</text:span><text:span text:style-name="T133_12">ciences<text:s/>in<text:s/></text:span><text:span text:style-name="T133_13">e</text:span><text:span text:style-name="T133_14">mergencies<text:s/>and<text:s/></text:span><text:span text:style-name="T133_15">crises</text:span></text:a></text:span><text:span text:style-name="T133_16">.</text:span></text:p></text:note-body></text:note></text:span></text:p>
              </text:list-item>
              <text:list-item>
                <text:p text:style-name="P134"><text:span text:style-name="T134_1">Recovery</text:span><text:span text:style-name="T134_2">:<text:s/>Supporting<text:s/>affected<text:s/>areas<text:s/>to<text:s/>rebuild<text:s/>communities<text:s/>after<text:s/>an<text:s/>emergency,<text:s/>requires<text:s/>recovery<text:s/>planning<text:s/>underpinned<text:s/>by<text:s/>the<text:s/>best<text:s/></text:span><text:span text:style-name="T134_3">research<text:s/>evidence</text:span><text:span text:style-name="T134_4">,<text:s/>analysis<text:s/>and<text:s/>expertise,<text:s/>to<text:s/>be<text:s/>most<text:s/>effective.<text:s/>For<text:s/>example,<text:s/>engineering<text:s/>expertise<text:s/>can<text:s/>advise<text:s/>on<text:s/>the<text:s/>most<text:s/>resilient<text:s/></text:span><text:span text:style-name="T134_5">infrastructure</text:span><text:span text:style-name="T134_6"><text:s/>or<text:s/>food<text:s/>scientists<text:s/>can<text:s/>provide<text:s/>evidence<text:s/>on<text:s/>suitable<text:s/>crops<text:s/>in<text:s/>a<text:s/>recently<text:s/>flooded<text:s/>region.</text:span></text:p>
              </text:list-item>
            </text:list>
          </text:list-item>
        </text:list>
        <text:p text:style-name="P135"/>
        <text:h text:style-name="P136" text:outline-level="1"><text:span text:style-name="T136_1">Current<text:s/></text:span><text:span text:style-name="T136_2">FCDO<text:s/></text:span><text:span text:style-name="T136_3">mechanisms</text:span><text:span text:style-name="T136_4"><text:s/>for<text:s/></text:span><text:span text:style-name="T136_5">producing<text:s/></text:span><text:span text:style-name="T136_6">research</text:span><text:span text:style-name="T136_7">,<text:s/></text:span><text:span text:style-name="T136_8">evidence<text:s/>and<text:s/>expertise</text:span></text:h>
        <text:list text:style-name="LS2" xml:id="list32" text:continue-list="list1">
          <text:list-item>
            <text:p text:style-name="P137"><text:span text:style-name="T137_1">The<text:s/></text:span><text:span text:style-name="T137_2">research<text:s/></text:span><text:span text:style-name="T137_3">commissioning,</text:span><text:span text:style-name="T137_4"><text:s/>evidence<text:s/></text:span><text:span text:style-name="T137_5">generation</text:span><text:span text:style-name="T137_6"><text:s/>and<text:s/></text:span><text:span text:style-name="T137_7">expertise<text:s/>required<text:s/>in<text:s/>a<text:s/>crisis<text:s/>is<text:s/>fundamentally<text:s/>different<text:s/>to<text:s/>that<text:s/>required<text:s/>in<text:s/>delivering<text:s/>business<text:s/>as<text:s/>usual<text:s/>and<text:s/>mechanisms<text:s/>for<text:s/></text:span><text:span text:style-name="T137_8">generating<text:s/>new<text:s/>knowledge<text:s/>and<text:s/></text:span><text:span text:style-name="T137_9">bringing<text:s/>in</text:span><text:span text:style-name="T137_10"><text:s/>expertise<text:s/>need<text:s/>to<text:s/>work<text:s/>in<text:s/>times<text:s/>of<text:s/>extreme<text:s/>pressure.</text:span><text:span text:style-name="T137_11"><text:note text:note-class="footnote"><text:note-citation/><text:note-body><text:p text:style-name="P138"/></text:note-body></text:note></text:span><text:span text:style-name="T138_1"><text:s/></text:span><text:span text:style-name="T138_2">Current<text:s/></text:span><text:span text:style-name="T138_3">FCDO<text:s/></text:span><text:span text:style-name="T138_4">mechanisms<text:s/>focus<text:s/>on<text:s/>accessing<text:s/>pre-existing<text:s/>research<text:s/>evidence<text:s/>through</text:span><text:span text:style-name="T138_5">:</text:span></text:p>
            <text:list>
              <text:list-item>
                <text:p text:style-name="P139"><text:span text:style-name="T139_1">Drawing<text:s/></text:span><text:span text:style-name="T139_2">on<text:s/></text:span><text:span text:style-name="T139_3">in-house<text:s/>expertise</text:span><text:span text:style-name="T139_4"><text:s/>(including<text:s/>Advisers<text:s/>and<text:s/>Research<text:s/>Analysts)<text:s/></text:span><text:span text:style-name="T139_5">to<text:s/>support<text:s/>a</text:span><text:span text:style-name="T139_6">n<text:s/>emergency</text:span><text:span text:style-name="T139_7"><text:s/>response</text:span><text:span text:style-name="T139_8">.</text:span></text:p>
              </text:list-item>
              <text:list-item>
                <text:p text:style-name="P140"><text:span text:style-name="T140_1">Consulting</text:span><text:span text:style-name="T140_2"><text:s/>expert</text:span><text:span text:style-name="T140_3">s</text:span><text:span text:style-name="T140_4"><text:s/>seconded<text:s/>into</text:span><text:span text:style-name="T140_5"><text:s/>the</text:span><text:span text:style-name="T140_6"><text:s/>FCDO,<text:s/>such<text:s/>as</text:span><text:span text:style-name="T140_7"><text:s/>from<text:s/>the<text:s/>Met<text:s/>Office<text:s/>or<text:s/>the<text:s/></text:span><text:span text:style-name="T140_8">Se</text:span><text:span text:style-name="T140_9">nior<text:s/>Research<text:s/>Fellows<text:s/>/<text:s/>Policy<text:s/>Fellows</text:span><text:span text:style-name="T140_10">.</text:span></text:p>
              </text:list-item>
              <text:list-item>
                <text:p text:style-name="P141"><text:span text:style-name="T141_1">Using<text:s/></text:span><text:span text:style-name="T141_2">other<text:s/></text:span><text:span text:style-name="T141_3">specialist<text:s/>expertise<text:s/>located<text:s/></text:span><text:span text:style-name="T141_4">across<text:s/>FCDO,<text:s/>including<text:s/></text:span><text:span text:style-name="T141_5">within<text:s/></text:span><text:span text:style-name="T141_6">the<text:s/>Crisis<text:s/>Management<text:s/>Department</text:span><text:span text:style-name="T141_7"><text:s/>(CMD)</text:span><text:span text:style-name="T141_8">,<text:s/>the<text:s/>CSA<text:s/>Science<text:s/>Cell,<text:s/>Humanitarian<text:s/>Response<text:s/>Group</text:span><text:span text:style-name="T141_9"><text:s/>(HRG)</text:span><text:span text:style-name="T141_10">,<text:s/>and<text:s/>the<text:s/>Humanitarian<text:s/>and<text:s/>Stabilisation<text:s/>Operations<text:s/>Team<text:s/>(supported<text:s/>by<text:s/>the<text:s/></text:span><text:span text:style-name="T141_11"><text:a xlink:type="simple" xlink:href="https://devtracker.fcdo.gov.uk/projects/GB-COH-2394229-HEROS/summary"><text:span text:style-name="T141_12">HEROS<text:s/>programme</text:span></text:a></text:span><text:span text:style-name="T141_13">)</text:span><text:span text:style-name="T141_14">.</text:span></text:p>
              </text:list-item>
              <text:list-item>
                <text:p text:style-name="P142"><text:span text:style-name="T142_1">Deploying<text:s/></text:span><text:span text:style-name="T142_2">relevant<text:s/></text:span><text:span text:style-name="T142_3">specialists<text:s/>from<text:s/></text:span><text:span text:style-name="T142_4">some</text:span><text:span text:style-name="T142_5"><text:s/>government<text:s/>departments<text:s/>to<text:s/></text:span><text:span text:style-name="T142_6">respond<text:s/>to<text:s/></text:span><text:span text:style-name="T142_7">specific<text:s/>crises</text:span><text:span text:style-name="T142_8"><text:s/></text:span><text:span text:style-name="T142_9">through<text:s/></text:span><text:span text:style-name="T142_10">a<text:s/>limited<text:s/>number<text:s/>of<text:s/></text:span><text:span text:style-name="T142_11">pre-existing<text:s/>agreements</text:span><text:span text:style-name="T142_12"><text:s/></text:span><text:span text:style-name="T142_13">(such<text:s/>as</text:span><text:span text:style-name="T142_14"><text:s/>the<text:s/>UK-PHRST</text:span><text:span text:style-name="T142_15"><text:s/>enabling<text:s/>UKHSA<text:s/>to<text:s/>respond<text:s/>to<text:s/>outbreaks</text:span><text:span text:style-name="T142_16">)</text:span><text:span text:style-name="T142_17">.</text:span></text:p>
              </text:list-item>
              <text:list-item>
                <text:p text:style-name="P143"><text:span text:style-name="T143_1">Using<text:s/>other<text:s/>funded<text:s/>research<text:s/>programmes<text:s/>and<text:s/>helpdesks<text:s/>(for<text:s/>example,<text:s/>K4DD</text:span><text:span text:style-name="T143_2">).</text:span></text:p>
              </text:list-item>
              <text:list-item>
                <text:p text:style-name="P144"><text:span text:style-name="T144_1">Requesting<text:s/>analysis<text:s/>and<text:s/>advice<text:s/>from<text:s/>other<text:s/>government<text:s/>departments<text:s/>(OGDs),<text:s/></text:span><text:span text:style-name="T144_2">public<text:s/>sector<text:s/>research<text:s/>establishments<text:s/>(PSREs)<text:s/>and<text:s/>arms-length<text:s/>bodies<text:s/>(ALBs)</text:span><text:span text:style-name="T144_3">,</text:span><text:span text:style-name="T144_4"><text:s/>as<text:s/>well<text:s/>as<text:s/>academic<text:s/>institutions</text:span><text:span text:style-name="T144_5">,<text:s/>with<text:s/>requests<text:s/>often<text:s/>based<text:s/>on<text:s/></text:span><text:span text:style-name="T144_6">pre-existing<text:s/></text:span><text:span text:style-name="T144_7">relationships.</text:span></text:p>
              </text:list-item>
              <text:list-item>
                <text:p text:style-name="P145"><text:span text:style-name="T145_1">A</text:span><text:span text:style-name="T145_2">dapting<text:s/>existing<text:s/></text:span><text:span text:style-name="T145_3">programmes</text:span><text:span text:style-name="T145_4"><text:s/>to<text:s/>harness<text:s/>expertise,<text:s/>commission<text:s/>research<text:s/>and<text:s/>access<text:s/>evidence<text:s/>through<text:s/>partnerships<text:s/>with<text:s/>external<text:s/>academics,<text:s/>suppliers<text:s/>and<text:s/>implementors</text:span><text:span text:style-name="T145_5">.</text:span></text:p>
              </text:list-item>
            </text:list>
          </text:list-item>
        </text:list>
        <text:p text:style-name="P146"/>
        <text:list text:style-name="LS2" xml:id="list40" text:continue-list="list1">
          <text:list-item>
            <text:p text:style-name="P147"><text:span text:style-name="T147_1">The<text:s/>mechanisms<text:s/>outlined<text:s/>above<text:s/>present<text:s/></text:span><text:span text:style-name="T147_2">several<text:s/></text:span><text:span text:style-name="T147_3">limitations<text:s/></text:span><text:span text:style-name="T147_4">for</text:span><text:span text:style-name="T147_5"><text:s/></text:span><text:span text:style-name="T147_6">the<text:s/></text:span><text:span text:style-name="T147_7">FCDO<text:s/>accessing<text:s/></text:span><text:span text:style-name="T147_8">and<text:s/>using<text:s/></text:span><text:span text:style-name="T147_9">research</text:span><text:span text:style-name="T147_10"><text:s/>evidence,<text:s/>analysis<text:s/>and<text:s/>expertise<text:s/>in<text:s/>a</text:span><text:span text:style-name="T147_11">n<text:s/>emergency</text:span><text:span text:style-name="T147_12">:</text:span></text:p>
          </text:list-item>
        </text:list>
        <text:list text:style-name="LS3" xml:id="list41">
          <text:list-item>
            <text:p text:style-name="P148"><text:span text:style-name="T148_1">M</text:span><text:span text:style-name="T148_2">any<text:s/>of<text:s/>the<text:s/></text:span><text:span text:style-name="T148_3">emergency</text:span><text:span text:style-name="T148_4"><text:s/>response<text:s/>structures<text:s/>are<text:s/>stretched<text:s/>to<text:s/>capacity<text:s/>meaning<text:s/>that<text:s/>requests<text:s/>for<text:s/>surge<text:s/>support<text:s/>may<text:s/>not<text:s/>be<text:s/>granted.</text:span></text:p>
          </text:list-item>
          <text:list-item>
            <text:p text:style-name="P149"><text:span text:style-name="T149_1">T</text:span><text:span text:style-name="T149_2">he<text:s/></text:span><text:span text:style-name="T149_3">scope<text:s/>of<text:s/>possible<text:s/>expertise<text:s/></text:span><text:span text:style-name="T149_4">and<text:s/>emergency<text:s/>research<text:s/></text:span><text:span text:style-name="T149_5">required<text:s/>in<text:s/>a</text:span><text:span text:style-name="T149_6">n<text:s/>emergency</text:span><text:span text:style-name="T149_7"><text:s/>is<text:s/>wider<text:s/>than<text:s/>the<text:s/>range<text:s/>of<text:s/>expert</text:span><text:span text:style-name="T149_8">i</text:span><text:span text:style-name="T149_9">s</text:span><text:span text:style-name="T149_10">e<text:s/>amongst<text:s/>staff<text:s/>and<text:s/>secondees<text:s/>in<text:s/>FCDO.</text:span></text:p>
          </text:list-item>
          <text:list-item>
            <text:p text:style-name="P150"><text:span text:style-name="T150_1">M</text:span><text:span text:style-name="T150_2">uch<text:s/>of<text:s/>the<text:s/></text:span><text:span text:style-name="T150_3">rapid<text:s/>research<text:s/>and</text:span><text:span text:style-name="T150_4"><text:s/></text:span><text:span text:style-name="T150_5">evidence<text:s/></text:span><text:span text:style-name="T150_6">generation<text:s/></text:span><text:span text:style-name="T150_7">that</text:span><text:span text:style-name="T150_8"><text:s/></text:span><text:span text:style-name="T150_9">FCDO<text:s/>relies<text:s/>upon<text:s/></text:span><text:span text:style-name="T150_10">from<text:s/>OGDs,<text:s/>PSREs,<text:s/>ALBs<text:s/>and<text:s/>academic<text:s/>institutions<text:s/></text:span><text:span text:style-name="T150_11">is<text:s/>provided<text:s/>through<text:s/>informal<text:s/>arrangements<text:s/>as<text:s/>opposed<text:s/>to<text:s/>formal<text:s/>mechanisms,<text:s/>making<text:s/>it<text:s/>vulnerable<text:s/>to</text:span><text:span text:style-name="T150_12"><text:s/>being<text:s/>deprioritised<text:s/>by<text:s/>these<text:s/>organisations<text:s/>as<text:s/></text:span><text:span text:style-name="T150_13">their<text:s/>capacity<text:s/>continues<text:s/>to<text:s/>be<text:s/>stretched</text:span><text:span text:style-name="T150_14"><text:s/></text:span><text:span text:style-name="T150_15">(particularly<text:s/>if<text:s/>a<text:s/>crisis<text:s/>has<text:s/>both<text:s/>a<text:s/>domestic<text:s/>and<text:s/>international<text:s/>impact)</text:span><text:span text:style-name="T150_16">.</text:span><text:span text:style-name="T150_17"><text:s/>They<text:s/>are<text:s/>also<text:s/>based<text:s/>on<text:s/>goodwill,<text:s/>and<text:s/>do<text:s/>not<text:s/>have<text:s/>formal<text:s/>funding<text:s/>pipelines<text:s/>to<text:s/>enable<text:s/>more<text:s/>complicated<text:s/>analysis<text:s/>to<text:s/>be<text:s/>carried<text:s/>out.</text:span><text:span text:style-name="T150_18"><text:s/></text:span></text:p>
          </text:list-item>
          <text:list-item>
            <text:p text:style-name="P151"><text:span text:style-name="T151_1">Potentially<text:s/>relevant<text:s/>research<text:s/></text:span><text:span text:style-name="T151_2">and<text:s/>research<text:s/>commissioning<text:s/>routes<text:s/>are</text:span><text:span text:style-name="T151_3"><text:s/>scattered<text:s/>across<text:s/>multiple<text:s/>programmes<text:s/>and<text:s/>mechanisms<text:s/>with<text:s/>no<text:s/>overarching<text:s/>research<text:s/>strategy<text:s/>relevant<text:s/>to<text:s/>all<text:s/>possible<text:s/>emergencies<text:s/>(for<text:s/>example,<text:s/></text:span><text:span text:style-name="T151_4">there<text:s/>are<text:s/>limited<text:s/>mechanisms<text:s/>for<text:s/>coordinating<text:s/></text:span><text:span text:style-name="T151_5">scient</text:span><text:span text:style-name="T151_6">ific</text:span><text:span text:style-name="T151_7"><text:s/>advances<text:s/></text:span><text:span text:style-name="T151_8">across<text:s/>disciplines<text:s/></text:span><text:span text:style-name="T151_9">to<text:s/></text:span><text:span text:style-name="T151_10">support<text:s/>the<text:s/>development<text:s/>of</text:span><text:span text:style-name="T151_11"><text:s/>multi-hazard<text:s/>predictio</text:span><text:span text:style-name="T151_12">n</text:span><text:span text:style-name="T151_13">,<text:s/></text:span><text:span text:style-name="T151_14">ways<text:s/>of<text:s/>working<text:s/>to<text:s/>produce<text:s/>new<text:s/>evidence<text:s/>on<text:s/>emergency<text:s/>timescales<text:s/>have<text:s/>not<text:s/>been<text:s/>developed</text:span><text:span text:style-name="T151_15">.</text:span></text:p>
          </text:list-item>
          <text:list-item>
            <text:p text:style-name="P152"><text:span text:style-name="T152_1">Responses<text:s/></text:span><text:span text:style-name="T152_2">are<text:s/>more<text:s/>effective<text:s/>when<text:s/>they<text:s/>include</text:span><text:span text:style-name="T152_3"><text:s/>localisation<text:s/>and<text:s/></text:span><text:span text:style-name="T152_4">drawing<text:s/>on<text:s/>local<text:s/>knowledge</text:span><text:span text:style-name="T152_5">.</text:span><text:span text:style-name="T152_6"><text:note text:note-class="footnote"><text:note-citation/><text:note-body><text:p text:style-name="P153"><text:span text:style-name="T153_1"><text:s/></text:span><text:span text:style-name="T153_2">InterAction<text:s/>(2024).<text:s/></text:span><text:span text:style-name="T153_3"><text:a xlink:type="simple" xlink:href="https://www.interaction.org/blog/understanding-successful-locally-led-humanitarian-responses/"><text:span text:style-name="T153_4">Understanding<text:s/>successful<text:s/>locally<text:s/>led<text:s/>humanitarian<text:s/>responses</text:span></text:a></text:span><text:span text:style-name="T153_5">.</text:span></text:p></text:note-body></text:note></text:span><text:span text:style-name="T153_6">,</text:span><text:span text:style-name="T153_7"><text:note text:note-class="footnote"><text:note-citation/><text:note-body><text:p text:style-name="P154"><text:span text:style-name="T154_1"><text:s/></text:span><text:span text:style-name="T154_2">IFRC<text:s/>(2019).<text:s text:c="2"/></text:span><text:span text:style-name="T154_3"><text:a xlink:type="simple" xlink:href="https://gblocalisation.ifrc.org/wp-content/uploads/2019/05/arc_LocalLedResponse_A4-003.pdf"><text:span text:style-name="T154_4">Lessons<text:s/>learned<text:s/>from<text:s/>a<text:s/></text:span><text:span text:style-name="T154_5">locally-led</text:span><text:span text:style-name="T154_6"><text:s/>emergency<text:s/>response</text:span></text:a></text:span><text:span text:style-name="T154_7">.</text:span></text:p></text:note-body></text:note></text:span><text:span text:style-name="T154_8"><text:s/></text:span><text:span text:style-name="T154_9">The<text:s/>FCDO<text:s/>is<text:s/></text:span><text:span text:style-name="T154_10">better</text:span><text:span text:style-name="T154_11">-placed<text:s/></text:span><text:span text:style-name="T154_12">than<text:s/>many<text:s/>domestic-focussed<text:s/>departments<text:s/></text:span><text:span text:style-name="T154_13">to<text:s/>use<text:s/></text:span><text:span text:style-name="T154_14">engage</text:span><text:span text:style-name="T154_15"><text:s/>research<text:s/>networks<text:s/></text:span><text:span text:style-name="T154_16">across<text:s/></text:span><text:span text:style-name="T154_17">many<text:s/>geographic<text:s/>regions.</text:span></text:p>
          </text:list-item>
          <text:list-item>
            <text:p text:style-name="P155"><text:span text:style-name="T155_1">Programmes</text:span><text:span text:style-name="T155_2"><text:s/>stood<text:s/>up<text:s/>for<text:s/>specific<text:s/>emergencies<text:s/>(for<text:s/>example,<text:s/>those<text:s/>established<text:s/>for<text:s/>COVID-19)<text:s/></text:span><text:span text:style-name="T155_3">are<text:s/>often<text:s/>only<text:s/>available<text:s/>for<text:s/>a<text:s/>short<text:s/>period,<text:s/>meaning<text:s/>learning<text:s/>from<text:s/>one<text:s/>crisis<text:s/>may<text:s/>not<text:s/>then<text:s/>be<text:s/>directly<text:s/>embedded<text:s/>into<text:s/>the<text:s/>next<text:s/>emergency<text:s/>response.<text:s/>Having<text:s/>a<text:s/>consistent<text:s/>programme<text:s/>that<text:s/>can<text:s/>flex<text:s/>to<text:s/>any<text:s/>emergency,<text:s/>therefore,<text:s/>is<text:s/>highly<text:s/>desirable<text:s/>and<text:s/>likely<text:s/>to<text:s/>allow<text:s/>greater<text:s/>improvement<text:s/>in<text:s/>the<text:s/>FCDO’s<text:s/>use<text:s/>of<text:s/>research<text:s/>evidence,<text:s/>analysis<text:s/>and<text:s/>expertise<text:s/>in<text:s/>a</text:span><text:span text:style-name="T155_4">n</text:span><text:span text:style-name="T155_5"><text:s/>emergency.</text:span></text:p>
          </text:list-item>
          <text:list-item>
            <text:p text:style-name="P156"><text:span text:style-name="T156_1">Ensuring<text:s/>responses<text:s/>are<text:s/>evidence-based,<text:s/>informed<text:s/>by</text:span><text:span text:style-name="T156_2"><text:s/>local<text:s/>research<text:s/>and<text:s/>an<text:s/>understanding<text:s/>of<text:s/>the<text:s/>social,<text:s/>cultural<text:s/>and<text:s/>political<text:s/>context,<text:s/>can<text:s/>help<text:s/>officials,<text:s/>policy<text:s/>makers<text:s/>and<text:s/>partners<text:s/>contextualise<text:s/>and<text:s/>improve<text:s/>the<text:s/>design<text:s/>and<text:s/>implementation<text:s/>of<text:s/>responses.</text:span><text:span text:style-name="T156_3"><text:s/></text:span><text:span text:style-name="T156_4">The<text:s/>FCDO<text:s/>is<text:s/>best<text:s/>placed<text:s/></text:span><text:span text:style-name="T156_5">within<text:s/>HMG<text:s/></text:span><text:span text:style-name="T156_6">to<text:s/>enable<text:s/></text:span><text:span text:style-name="T156_7">comprehensive<text:s/>access<text:s/>to<text:s/>local<text:s/>knowledge<text:s/>and<text:s/>contexts,<text:s/>connect<text:s/>local,<text:s/>national<text:s/>and<text:s/>global<text:s/>realities<text:s/>and<text:s/>support<text:s/></text:span><text:span text:style-name="T156_8">locally-led</text:span><text:span text:style-name="T156_9"><text:s/>responses<text:s/>and<text:s/>research<text:s/>capacity<text:s/>strengthening</text:span><text:span text:style-name="T156_10">.</text:span></text:p>
          </text:list-item>
        </text:list>
        <text:p text:style-name="P157"/>
        <text:h text:style-name="P158" text:outline-level="1"><text:span text:style-name="T158_1">Th</text:span><text:span text:style-name="T158_2">is</text:span><text:span text:style-name="T158_3"><text:s/>programme<text:s/>will<text:s/>establish<text:s/>a<text:s/></text:span><text:span text:style-name="T158_4">Science<text:s/>for<text:s/>Emergencies<text:s/>Centre<text:s/>of<text:s/>Expertise<text:s/>(SECE)</text:span></text:h>
        <text:list text:style-name="LS2" xml:id="list48" text:continue-list="list1">
          <text:list-item>
            <text:p text:style-name="P159"><text:span text:style-name="T159_1">This<text:s/>business<text:s/>case<text:s/>outlines<text:s/>the<text:s/></text:span><text:span text:style-name="T159_2">case<text:s/>for<text:s/></text:span><text:span text:style-name="T159_3">FCDO<text:s/></text:span><text:span text:style-name="T159_4">to<text:s/>establish</text:span><text:span text:style-name="T159_5"><text:s/>the<text:s/>Science<text:s/>for<text:s/>Emergencies<text:s/>Centre<text:s/>of<text:s/>Expertise<text:s/>(SECE)<text:s/>to<text:s/>future-proof<text:s/>the<text:s/>FCDO’s<text:s/></text:span><text:span text:style-name="T159_6">emergency</text:span><text:span text:style-name="T159_7"><text:s/>response<text:s/>structures,<text:s/>ensuring<text:s/>that<text:s/>they<text:s/>are<text:s/>underpinned<text:s/>by<text:s/>rigorous<text:s/>and<text:s/>timely<text:s/></text:span><text:span text:style-name="T159_8">research</text:span><text:span text:style-name="T159_9">,</text:span><text:span text:style-name="T159_10"><text:s/>evidence</text:span><text:span text:style-name="T159_11">,<text:s/>analysis<text:s/>and<text:s/>expertise.<text:s/>SECE<text:s/>will<text:s/>make<text:s/>it<text:s/>easier<text:s/></text:span><text:span text:style-name="T159_12">to<text:s/>provide<text:s/></text:span><text:span text:style-name="T159_13">FCDO<text:s/>staff<text:s/></text:span><text:span text:style-name="T159_14">and<text:s/>their<text:s/></text:span><text:span text:style-name="T159_15">response<text:s/></text:span><text:span text:style-name="T159_16">partners<text:s/></text:span><text:span text:style-name="T159_17">with<text:s/></text:span><text:span text:style-name="T159_18">fit-for-purpose<text:s/></text:span><text:span text:style-name="T159_19">research<text:s/></text:span><text:span text:style-name="T159_20">and<text:s/>support</text:span><text:span text:style-name="T159_21">ing</text:span><text:span text:style-name="T159_22"><text:s/>expertise<text:s/></text:span><text:span text:style-name="T159_23">needed<text:s/>to<text:s/></text:span><text:span text:style-name="T159_24">interpret<text:s/>the<text:s/></text:span><text:span text:style-name="T159_25">resulting<text:s/></text:span><text:span text:style-name="T159_26">evidence<text:s/></text:span><text:span text:style-name="T159_27">in<text:s/>a<text:s/>timely<text:s/>manner.<text:s/>This<text:s/>will<text:s/>improve<text:s/>the<text:s/>FCDO’s<text:s/>ability<text:s/>to<text:s/>prepare<text:s/>for<text:s/>and<text:s/>respond<text:s/>to<text:s/>such<text:s/>emergencies,<text:s/>mitigating<text:s/>their<text:s/>impact.</text:span></text:p>
          </text:list-item>
        </text:list>
        <text:p text:style-name="P160"/>
        <text:list text:style-name="LS2" xml:id="list49" text:continue-list="list1">
          <text:list-item>
            <text:p text:style-name="P161"><text:span text:style-name="T161_1">SECE’s<text:s/>desired<text:s/></text:span><text:span text:style-name="T161_2">i</text:span><text:span text:style-name="T161_3">mpact</text:span><text:span text:style-name="T161_4"><text:s/>is<text:s/></text:span><text:span text:style-name="T161_5">to<text:s/>reduce<text:s/></text:span><text:span text:style-name="T161_6">reducing<text:s/>preventable<text:s/>deaths<text:s/>and<text:s/>suffering<text:s/>during<text:s/>international<text:s/>emergencies,<text:s/>particularly<text:s/>in<text:s/>LMICs.</text:span></text:p>
          </text:list-item>
        </text:list>
        <text:p text:style-name="P162"/>
        <text:list text:style-name="LS2" xml:id="list50" text:continue-list="list1">
          <text:list-item>
            <text:p text:style-name="P163"><text:span text:style-name="T163_1">Its<text:s/>targeted<text:s/>outcomes<text:s/>are</text:span><text:span text:style-name="T163_2">:</text:span></text:p>
            <text:list>
              <text:list-item>
                <text:list>
                  <text:list-item>
                    <text:p text:style-name="P164"><text:span text:style-name="T164_1">Improved<text:s/>effectiveness<text:s/>of<text:s/>FCDO<text:s/>emergency<text:s/>responses<text:s/>(including<text:s/>more<text:s/>timely,<text:s/>more<text:s/>efficient<text:s/>and<text:s/>more<text:s/>effective<text:s/>responses).</text:span></text:p>
                  </text:list-item>
                  <text:list-item>
                    <text:p text:style-name="P165"><text:span text:style-name="T165_1">International<text:s/>governments<text:s/>and<text:s/>international<text:s/>organisations<text:s/>are<text:s/>better<text:s/>able<text:s/>to<text:s/>prepare<text:s/>for,<text:s/>and<text:s/>respond<text:s/>to,<text:s/>emergencies<text:s/>using<text:s/>research,<text:s/>evidence,<text:s/>analysis<text:s/>and<text:s/>expertise.</text:span></text:p>
                  </text:list-item>
                  <text:list-item>
                    <text:p text:style-name="P166"><text:span text:style-name="T166_1">Communities<text:s/>in<text:s/>LMICs are<text:s/>better<text:s/></text:span><text:span text:style-name="T166_2">supported<text:s/></text:span><text:span text:style-name="T166_3">to<text:s/>prepare<text:s/>for,<text:s/>and<text:s/>respond<text:s/>to,<text:s/>emergencies<text:s/>using<text:s/>research,<text:s/>evidence,<text:s/>analysis<text:s/>and<text:s/>expertis</text:span><text:span text:style-name="T166_4">e.</text:span></text:p>
                  </text:list-item>
                </text:list>
              </text:list-item>
            </text:list>
          </text:list-item>
        </text:list>
        <text:p text:style-name="P167"/>
        <text:list text:style-name="LS2" xml:id="list54" text:continue-list="list1">
          <text:list-item>
            <text:p text:style-name="P168"><text:span text:style-name="T168_1">To<text:s/>achieve<text:s/>these<text:s/>outcomes,<text:s/>SECE<text:s/>will<text:s/></text:span><text:span text:style-name="T168_2">deliver</text:span><text:span text:style-name="T168_3"><text:s/>the<text:s/>following<text:s/>outputs</text:span><text:span text:style-name="T168_4">:</text:span></text:p>
            <text:list>
              <text:list-item>
                <text:list>
                  <text:list-item>
                    <text:p text:style-name="P169"><text:span text:style-name="T169_1">A<text:s/>‘one-stop<text:s/>shop’<text:s/>where<text:s/>FCDO<text:s/>staff<text:s/>can<text:s/>raise<text:s/>their<text:s/>research<text:s/>and<text:s/>evidence<text:s/>needs<text:s/>and<text:s/></text:span><text:span text:style-name="T169_2">gain<text:s/></text:span><text:span text:style-name="T169_3">access<text:s/>to<text:s/>evidence<text:s/>that<text:s/>can<text:s/>inform<text:s/>their<text:s/>activities<text:s/>in<text:s/>predication,<text:s/>prevention,<text:s/>mitigation,<text:s/>preparation<text:s/>and<text:s/>response<text:s/>to<text:s/>emergencies.</text:span></text:p>
                  </text:list-item>
                  <text:list-item>
                    <text:p text:style-name="P170"><text:span text:style-name="T170_1">Research<text:s/>into<text:s/>i</text:span><text:span text:style-name="T170_2">nnovative<text:s/>methods<text:s/>and<text:s/>products<text:s/>for<text:s/>the<text:s/>global<text:s/>good</text:span><text:span text:style-name="T170_3">,<text:s/></text:span><text:span text:style-name="T170_4">including<text:s/>predictive<text:s/>modelling<text:s/>and<text:s/>multi-hazard<text:s/>analysis,<text:s/>to<text:s/></text:span><text:span text:style-name="T170_5">improve<text:s/></text:span><text:span text:style-name="T170_6">emergency<text:s/></text:span><text:span text:style-name="T170_7">preparation,<text:s/></text:span><text:span text:style-name="T170_8">prediction,<text:s/>mitigation<text:s/>and<text:s/>response.</text:span></text:p>
                  </text:list-item>
                  <text:list-item>
                    <text:p text:style-name="P171"><text:span text:style-name="T171_1">Rapid<text:s/>research<text:s/></text:span><text:span text:style-name="T171_2">outputs<text:s/>that<text:s/></text:span><text:span text:style-name="T171_3">tackle<text:s/>evidence<text:s/>gaps<text:s/>identified<text:s/>during<text:s/>emergencies</text:span><text:span text:style-name="T171_4"><text:s/>formatted<text:s/>to<text:s/></text:span><text:span text:style-name="T171_5">enable<text:s/>evidence-based<text:s/>decision-making<text:s/>and<text:s/>action</text:span></text:p>
                  </text:list-item>
                  <text:list-item>
                    <text:p text:style-name="P172"><text:span text:style-name="T172_1">Evidence<text:s/></text:span><text:span text:style-name="T172_2">generated<text:s/>is<text:s/>provided<text:s/>to<text:s/>and<text:s/>used<text:s/>by<text:s/></text:span><text:span text:style-name="T172_3">emergency<text:s/>response<text:s/>actors<text:s/></text:span><text:span text:style-name="T172_4">(including<text:s/></text:span><text:span text:style-name="T172_5">FCDO<text:s/>response<text:s/>teams,<text:s/>their<text:s/>partners<text:s/>and<text:s/>local<text:s/>counterparts</text:span><text:span text:style-name="T172_6">)</text:span><text:span text:style-name="T172_7"><text:s/></text:span><text:span text:style-name="T172_8">in<text:s/>their<text:s/>roles<text:s/>and<text:s/>decision<text:s/>making.</text:span></text:p>
                  </text:list-item>
                  <text:list-item>
                    <text:p text:style-name="P173"><text:span text:style-name="T173_1">Increased<text:s/>investment<text:s/>in<text:s/>(and<text:s/>prioritisation<text:s/>of)<text:s/>emergency<text:s/>preparedness<text:s/>in<text:s/>the<text:s/>FCDO<text:s/>operating<text:s/>environment.</text:span></text:p>
                  </text:list-item>
                </text:list>
              </text:list-item>
            </text:list>
          </text:list-item>
        </text:list>
        <text:p text:style-name="P174"/>
        <text:list text:style-name="LS2" xml:id="list60" text:continue-list="list1">
          <text:list-item>
            <text:p text:style-name="P175"><text:span text:style-name="T175_1">SECE’s<text:s/>activities<text:s/>include:</text:span></text:p>
            <text:list>
              <text:list-item>
                <text:list>
                  <text:list-item>
                    <text:p text:style-name="P176"><text:span text:style-name="T176_1">Coordination<text:s/></text:span><text:span text:style-name="T176_2">and<text:s/>funding<text:s/>of<text:s/></text:span><text:span text:style-name="T176_3">research<text:s/>and<text:s/>innovation<text:s/></text:span><text:span text:style-name="T176_4">projects<text:s/></text:span><text:span text:style-name="T176_5">(from<text:s/>data<text:s/>analysis<text:s/>and<text:s/>innovation<text:s/>of<text:s/>methods/products<text:s/>to<text:s/>application<text:s/>of<text:s/>methods/products<text:s/>in<text:s/>practice<text:s/>and<text:s/>evaluation)</text:span><text:span text:style-name="T176_6"><text:s/>to<text:s/></text:span><text:span text:style-name="T176_7">improv</text:span><text:span text:style-name="T176_8">e</text:span><text:span text:style-name="T176_9"><text:s/>emergency<text:s/>prediction,<text:s/></text:span><text:span text:style-name="T176_10">assessment</text:span><text:span text:style-name="T176_11">,<text:s/>mitigation,<text:s/>preparation<text:s/>and<text:s/>response.</text:span></text:p>
                  </text:list-item>
                  <text:list-item>
                    <text:p text:style-name="P177"><text:span text:style-name="T177_1">Commissioning<text:s/>and<text:s/>delivery<text:s/>of<text:s/>rapid</text:span><text:span text:style-name="T177_2">-</text:span><text:span text:style-name="T177_3">research<text:s/>and<text:s/></text:span><text:span text:style-name="T177_4">evidence<text:s/>generation<text:s/>approaches<text:s/>during<text:s/>emergencies<text:s/>across<text:s/>prioritised<text:s/>hazards.</text:span></text:p>
                  </text:list-item>
                  <text:list-item>
                    <text:p text:style-name="P178"><text:span text:style-name="T178_1">Translation<text:s/>of<text:s/>r</text:span><text:span text:style-name="T178_2">esearch<text:s/></text:span><text:span text:style-name="T178_3">into<text:s/></text:span><text:span text:style-name="T178_4">relevant<text:s/>and<text:s/>timely<text:s/>advice<text:s/>for<text:s/>the<text:s/>FCDO<text:s/>and<text:s/>its<text:s/>partners'<text:s/>emergency<text:s/>needs</text:span><text:span text:style-name="T178_5">,<text:s/>including<text:s/>with<text:s/>expert<text:s/>support<text:s/>to<text:s/>interpret<text:s/>and<text:s/>use<text:s/>evidence<text:s/>generated</text:span><text:span text:style-name="T178_6">.</text:span></text:p>
                  </text:list-item>
                  <text:list-item>
                    <text:p text:style-name="P179"><text:span text:style-name="T179_1">Provision<text:s/>of<text:s/>a<text:s/></text:span><text:span text:style-name="T179_2">‘one-stop<text:s/>shop’</text:span><text:span text:style-name="T179_3"><text:s/>embedded<text:s/>into<text:s/>routine<text:s/>emergency<text:s/>structures,<text:s/>where<text:s/>staff<text:s/>can<text:s/>raise<text:s/>their<text:s/>research<text:s/>and<text:s/>evidence<text:s/>needs<text:s/>and<text:s/></text:span><text:span text:style-name="T179_4">rapidly<text:s/></text:span><text:span text:style-name="T179_5">access<text:s/>evidence</text:span><text:span text:style-name="T179_6"><text:s/>to<text:s/>inform<text:s/>action</text:span><text:span text:style-name="T179_7">,<text:s/>supported<text:s/>by<text:s/>experts<text:s/>to<text:s/>ensure<text:s/>good<text:s/>interpretation<text:s/>and<text:s/>application<text:s/>of<text:s/>evidence.</text:span><text:span text:style-name="T179_8"><text:s/></text:span></text:p>
                  </text:list-item>
                </text:list>
              </text:list-item>
            </text:list>
          </text:list-item>
        </text:list>
        <text:p text:style-name="P180"/>
        <text:h text:style-name="P181" text:outline-level="1"><text:span text:style-name="T181_1">Alignment<text:s/>with<text:s/>HMG<text:s/>and<text:s/>the<text:s/>FCDO<text:s/>Priorities</text:span></text:h>
        <text:list text:style-name="LS2" xml:id="list65" text:continue-list="list1">
          <text:list-item>
            <text:p text:style-name="P182"><text:span text:style-name="T182_1">The<text:s/>programme<text:s/>proposed<text:s/>in<text:s/>this<text:s/>business<text:s/>case<text:s/>aligns<text:s/>with<text:s/>the<text:s/>following<text:s/>HMG<text:s/>and<text:s/>the<text:s/>FCDO<text:s/>priorities:</text:span></text:p>
            <text:list>
              <text:list-item>
                <text:p text:style-name="P183"><text:span text:style-name="T183_1">The<text:s/>2022<text:s/>National<text:s/>Resilience<text:s/>Framework</text:span><text:span text:style-name="T183_2">:<text:s/>This<text:s/>framework<text:s/>highlights<text:s/>that<text:s/>the<text:s/>UK<text:s/>benefits<text:s/>from<text:s/>building<text:s/>capacity<text:s/>and<text:s/>capabilities<text:s/>in<text:s/>partner<text:s/>nations<text:s/>(especially<text:s/>LMICs)<text:s/>to<text:s/>improve<text:s/>the<text:s/>global<text:s/>resilience<text:s/>landscape.</text:span><text:span text:style-name="T183_3"><text:note text:note-class="footnote"><text:note-citation/><text:note-body><text:p text:style-name="P184"><text:span text:style-name="T184_1"><text:s/>Cabinet<text:s/>Office<text:s/>(2022).<text:s/></text:span><text:span text:style-name="T184_2"><text:a xlink:type="simple" xlink:href="https://www.gov.uk/government/publications/the-uk-government-resilience-framework"><text:span text:style-name="T184_3">The<text:s/>UK<text:s/>Government<text:s/>Resilience<text:s/>Framework</text:span></text:a></text:span><text:span text:style-name="T184_4">.</text:span></text:p></text:note-body></text:note></text:span><text:span text:style-name="T184_5"><text:s/>This<text:s/>proposed<text:s/>programme<text:s/>(SECE)<text:s/>seeks<text:s/>to<text:s/>improve<text:s/>global<text:s/>resilience<text:s/>through<text:s/>the<text:s/>provision<text:s/>of<text:s/></text:span><text:span text:style-name="T184_6">research<text:s/>evidence</text:span><text:span text:style-name="T184_7">,<text:s/>analysis<text:s/>and<text:s/>expertise.<text:s/></text:span></text:p>
              </text:list-item>
              <text:list-item>
                <text:p text:style-name="P185"><text:span text:style-name="T185_1">The<text:s/>2023<text:s/>Integrated<text:s/>Review<text:s/>Refresh<text:s/>(IRR)</text:span><text:span text:style-name="T185_2">:<text:s/>This<text:s/>review<text:s/>recognises<text:s/>that<text:s/>the<text:s/>UK<text:s/>is<text:s/>responding<text:s/>to<text:s/>a<text:s/>more<text:s/>contested<text:s/>and<text:s/>volatile<text:s/>world,<text:s/>because<text:s/>of<text:s/>the<text:s/>existential<text:s/>threats<text:s/>posed<text:s/>by<text:s/>climate<text:s/>change<text:s/>and<text:s/>increasing<text:s/>national<text:s/>security<text:s/>challenges.</text:span><text:span text:style-name="T185_3"><text:note text:note-class="footnote"><text:note-citation/><text:note-body><text:p text:style-name="P186"><text:span text:style-name="T186_1"><text:s/>Cabinet<text:s/>Office<text:s/>(2023).<text:s/></text:span><text:span text:style-name="T186_2"><text:a xlink:type="simple" xlink:href="https://www.gov.uk/government/publications/integrated-review-refresh-2023-responding-to-a-more-contested-and-volatile-world"><text:span text:style-name="T186_3">Integrated<text:s/>review<text:s/>refresh</text:span></text:a></text:span><text:span text:style-name="T186_4">.</text:span></text:p></text:note-body></text:note></text:span><text:span text:style-name="T186_5"><text:s/>Pillar<text:s/>3<text:s/>of<text:s/>the<text:s/>IRR<text:s/>focusses<text:s/>on<text:s/>addressing<text:s/>vulnerabilities<text:s/>through<text:s/>resilience.<text:s/>This<text:s/>proposed<text:s/>programme<text:s/>(SECE)<text:s/>seeks<text:s/>to<text:s/>strengthen<text:s/>the<text:s/>UK’s<text:s/>ability<text:s/>to<text:s/>respond<text:s/>in<text:s/>a<text:s/>more<text:s/>volatile<text:s/>world.</text:span></text:p>
              </text:list-item>
              <text:list-item>
                <text:p text:style-name="P187"><text:span text:style-name="T187_1">T</text:span><text:span text:style-name="T187_2">he<text:s/>2023<text:s/>International<text:s/>Development<text:s/>White<text:s/>Paper</text:span><text:span text:style-name="T187_3">:<text:s/>This<text:s/>white<text:s/>paper<text:s/>notes<text:s/>how<text:s/>science<text:s/>from<text:s/>across<text:s/>a<text:s/>range<text:s/>of<text:s/>disciplines<text:s/>can<text:s/>better<text:s/>mitigate,<text:s/>prepare<text:s/>for,<text:s/>and<text:s/>respond<text:s/>to<text:s/>crises.<text:s/>This<text:s/>proposed<text:s/>programme<text:s/>(SECE)<text:s/>aims<text:s/>to<text:s/>strengthen<text:s/>the<text:s/>access<text:s/>to<text:s/>and<text:s/>use<text:s/>of<text:s/></text:span><text:span text:style-name="T187_4">scientific</text:span><text:span text:style-name="T187_5"><text:s/>evidence,<text:s/>analysis<text:s/>and<text:s/>expertise<text:s/>in<text:s/>an<text:s/>emergency. </text:span></text:p>
              </text:list-item>
              <text:list-item>
                <text:p text:style-name="P188"><text:span text:style-name="T188_1">T</text:span><text:span text:style-name="T188_2">he<text:s/>2023<text:s/>Pandemic<text:s/>Disease<text:s/>Capabilities<text:s/>Board</text:span><text:span text:style-name="T188_3">:<text:s/>This<text:s/>review<text:s/></text:span><text:span text:style-name="T188_4">recommended<text:s/>that<text:s/>all<text:s/>departments<text:s/></text:span><text:span text:style-name="T188_5">review<text:s/>their<text:s/>resourcing<text:s/>arrangements<text:s/>for<text:s/>pandemic<text:s/>preparedness<text:s/>with<text:s/>a<text:s/>view<text:s/>to<text:s/>ensuring<text:s/>a<text:s/>stable<text:s/>and<text:s/>consistent<text:s/>home<text:s/>for<text:s/>future<text:s/>pandemic<text:s/>preparedness<text:s/>coordination<text:s/>in<text:s/>the<text:s/>longer-term.</text:span><text:span text:style-name="T188_6"><text:note text:note-class="footnote"><text:note-citation/><text:note-body><text:p text:style-name="P189"><text:span text:style-name="T189_1"><text:s/>Cabinet<text:s/>Office<text:s/>&amp;<text:s/>DHSC<text:s/>(2023).<text:s/>Pandemic<text:s/>diseases<text:s/>capabilities<text:s/>board:<text:s/>A<text:s/>cross-government<text:s/>approach<text:s/>to<text:s/>pandemic<text:s/>preparedness.</text:span></text:p></text:note-body></text:note></text:span></text:p>
              </text:list-item>
              <text:list-item>
                <text:p text:style-name="P190"><text:span text:style-name="T190_1">The<text:s/>FCDO’s<text:s/>agility<text:s/>work</text:span><text:span text:style-name="T190_2">:<text:s/>In<text:s/>response<text:s/>to<text:s/>the<text:s/>rising<text:s/>number<text:s/>of<text:s/>global<text:s/>emergencies,<text:s/>the<text:s/>FCDO<text:s/>has<text:s/>developed<text:s/>an<text:s/>agility<text:s/>model<text:s/>that<text:s/>allows<text:s/>the<text:s/>department<text:s/>to<text:s/>be<text:s/>strategic<text:s/>about<text:s/>the<text:s/>use<text:s/>of<text:s/>its<text:s/>resources.<text:s/>Critically,<text:s/>it<text:s/>has<text:s/>strengthened<text:s/>its<text:s/>mechanisms<text:s/>to<text:s/>redeploy<text:s/>large<text:s/>numbers<text:s/>of<text:s/>staff<text:s/>into<text:s/>generalist<text:s/>roles<text:s/>during<text:s/>a<text:s/>crisis.<text:s/>This<text:s/>proposed<text:s/>programme<text:s/>(SECE)<text:s/>seeks<text:s/>to<text:s/>meet<text:s/>the<text:s/>emergency<text:s/></text:span><text:span text:style-name="T190_3">research<text:s/>evidence</text:span><text:span text:style-name="T190_4">,<text:s/>analysis<text:s/>and<text:s/>expertise<text:s/>needs<text:s/>of<text:s/>the<text:s/>FCDO,<text:s/>closely<text:s/>aligning<text:s/>with<text:s/>the<text:s/>agility<text:s/>model<text:s/>and<text:s/>supplementing<text:s/>the<text:s/>generalist<text:s/>surge.</text:span></text:p>
              </text:list-item>
              <text:list-item>
                <text:p text:style-name="P191"><text:span text:style-name="T191_1">The<text:s/>FCDO’s<text:s/>capability<text:s/>framework</text:span><text:span text:style-name="T191_2">:<text:s/>The<text:s/>FCDO<text:s/>recognises<text:s/>the<text:s/>need<text:s/>for<text:s/>specialist<text:s/>skills,<text:s/>whether<text:s/>during<text:s/>an<text:s/>emergency<text:s/>or<text:s/>delivering<text:s/>‘business<text:s/>as<text:s/>usual’<text:s/>through<text:s/>its<text:s/>capability<text:s/>framework.<text:s/>Science<text:s/>and<text:s/>technology<text:s/></text:span><text:span text:style-name="T191_3">is</text:span><text:span text:style-name="T191_4"><text:s/>recognised<text:s/>as<text:s/>a<text:s/>capability<text:s/>block<text:s/>noting<text:s/>the<text:s/>need<text:s/>for<text:s/>in-house<text:s/>expertise<text:s/>in<text:s/>this<text:s/>domain.<text:s/>This<text:s/>proposed<text:s/>programme<text:s/>(SECE)<text:s/>seeks<text:s/>to<text:s/>strengthen<text:s/>the<text:s/>FCDO’s<text:s/>in-house<text:s/>science<text:s/>and<text:s/>technology<text:s/>capability<text:s/>and<text:s/>create<text:s/>a<text:s/>more<text:s/>coordinated<text:s/>approach<text:s/>to<text:s/>leveraging<text:s/>these<text:s/>specialist<text:s/>skills<text:s/>in<text:s/>an<text:s/>emergency.</text:span></text:p>
              </text:list-item>
              <text:list-item>
                <text:p text:style-name="P192"><text:span text:style-name="T192_1">The<text:s/>Foreign<text:s/>Secretary’s<text:s/>priorities</text:span><text:span text:style-name="T192_2">:<text:s/>The<text:s/>programme<text:s/>aligns<text:s/>well<text:s/>with<text:s/>the<text:s/>Foreign<text:s/>Secretary’s<text:s/>priority<text:s/>t</text:span><text:span text:style-name="T192_3">o<text:s/>modernise<text:s/>the<text:s/>FCDO’s<text:s/>approach<text:s/>to<text:s/>development,<text:s/></text:span><text:span text:style-name="T192_4">in<text:s/>particular<text:s/></text:span><text:span text:style-name="T192_5">through</text:span><text:span text:style-name="T192_6"><text:s/></text:span><text:span text:style-name="T192_7">ensuring<text:s/>that<text:s/>cutting-edge<text:s/>and<text:s/>innovative<text:s/>research<text:s/>underpins<text:s/>the<text:s/>FCDO’s<text:s/>preparation<text:s/>for,<text:s/>and<text:s/>response<text:s/>to,<text:s/>emergencies.</text:span></text:p>
              </text:list-item>
            </text:list>
          </text:list-item>
        </text:list>
        <text:p text:style-name="P193"/>
        <text:h text:style-name="P194" text:outline-level="1"><text:span text:style-name="T194_1">Assurances</text:span></text:h>
        <text:p text:style-name="P195"/>
        <text:p text:style-name="P196"><text:span text:style-name="T196_1">Table<text:s/>1.<text:s/>Assurances<text:s/>for<text:s/>Science<text:s/>for<text:s/>Emergenc</text:span><text:span text:style-name="T196_2">i</text:span><text:span text:style-name="T196_3">es<text:s/>Centre<text:s/>of<text:s/>Expertise</text:span></text:p>
        <table:table table:style-name="Table3">
          <table:table-column table:style-name="Column5"/>
          <table:table-column table:style-name="Column6"/>
          <table:table-row table:style-name="Row13">
            <table:table-cell table:style-name="Cell23">
              <text:p text:style-name="P197"><text:span text:style-name="T197_1">Gender<text:s/>Equality</text:span></text:p>
              <text:p text:style-name="P198"><text:span text:style-name="T198_1"><text:s/></text:span></text:p>
            </table:table-cell>
            <table:table-cell table:style-name="Cell24">
              <text:p text:style-name="P199"><text:span text:style-name="T199_1">Evidence<text:s/>shows<text:s/>that<text:s/>women<text:s/>and<text:s/>girls<text:s/>are<text:s/>disproportionately<text:s/>affected<text:s/>by<text:s/></text:span><text:span text:style-name="T199_2">emergencies</text:span><text:span text:style-name="T199_3">;<text:s/>they<text:s/>are<text:s/>more<text:s/>likely<text:s/>to<text:s/>die<text:s/>in<text:s/>natural<text:s/>hazard<text:s/>events,</text:span><text:span text:style-name="T199_4"><text:note text:note-class="footnote"><text:note-citation/><text:note-body><text:p text:style-name="P200"><text:span text:style-name="T200_1"><text:s/>United<text:s/>Nations<text:s/>Development<text:s/>Programme<text:s/>(2022).<text:s/></text:span><text:span text:style-name="T200_2"><text:a xlink:type="simple" xlink:href="https://www.undp.org/blog/women-are-hit-hardest-disasters-so-why-are-responses-too-often-gender-blind"><text:span text:style-name="T200_3">Women<text:s/>are<text:s/>hit<text:s/>hardest<text:s/>in<text:s/>disasters,<text:s/>so<text:s/>why<text:s/>are<text:s/>responses<text:s/>too<text:s/>often<text:s/>gender-blind?</text:span></text:a></text:span></text:p></text:note-body></text:note></text:span><text:span text:style-name="T200_4"><text:s/>contract<text:s/>an<text:s/>infectious<text:s/>disease,</text:span><text:span text:style-name="T200_5"><text:note text:note-class="footnote"><text:note-citation/><text:note-body><text:p text:style-name="P201"><text:span text:style-name="T201_1"><text:s/>Gerberding<text:s/>(2004).<text:s/></text:span><text:span text:style-name="T201_2"><text:a xlink:type="simple" xlink:href="https://www.ncbi.nlm.nih.gov/pmc/articles/PMC3329060/"><text:span text:style-name="T201_3">Women<text:s/>and<text:s/>infectious<text:s/>diseases</text:span></text:a></text:span><text:span text:style-name="T201_4">.<text:s/></text:span><text:span text:style-name="T201_5">Emerging<text:s/>Infectious<text:s/>Diseases</text:span><text:span text:style-name="T201_6">,<text:s/>10(11).</text:span></text:p></text:note-body></text:note></text:span><text:span text:style-name="T201_7"><text:s/>suffer<text:s/>economic<text:s/>hardship,</text:span><text:span text:style-name="T201_8"><text:note text:note-class="footnote"><text:note-citation/><text:note-body><text:p text:style-name="P202"><text:span text:style-name="T202_1"><text:s/>Wenham<text:s/></text:span><text:span text:style-name="T202_2">et<text:s/>al<text:s/></text:span><text:span text:style-name="T202_3">(2020).<text:s/></text:span><text:span text:style-name="T202_4"><text:a xlink:type="simple" xlink:href="https://www.nature.com/articles/d41586-020-02006-z"><text:span text:style-name="T202_5">Women<text:s/>are<text:s/>most<text:s/>affected<text:s/>by<text:s/>pandemics<text:s/>—<text:s/>lessons<text:s/>from<text:s/>past<text:s/>outbreaks</text:span></text:a></text:span><text:span text:style-name="T202_6">.<text:s/></text:span><text:span text:style-name="T202_7">Nature</text:span><text:span text:style-name="T202_8">,<text:s/>583.</text:span></text:p></text:note-body></text:note></text:span><text:span text:style-name="T202_9"><text:s/>and<text:s/>experience<text:s/>physical<text:s/>and<text:s/>sexual<text:s/>violence.</text:span><text:span text:style-name="T202_10"><text:note text:note-class="footnote"><text:note-citation/><text:note-body><text:p text:style-name="P203"><text:span text:style-name="T203_1"><text:s/>John<text:s/></text:span><text:span text:style-name="T203_2">et<text:s/>al<text:s/></text:span><text:span text:style-name="T203_3">(2020).<text:s/></text:span><text:span text:style-name="T203_4"><text:a xlink:type="simple" xlink:href="https://www.ncbi.nlm.nih.gov/pmc/articles/PMC7262171/"><text:span text:style-name="T203_5">Lessons<text:s/>never<text:s/>learned:<text:s/>crisis<text:s/>and<text:s/>gender</text:span><text:span text:style-name="T203_6">‐</text:span><text:span text:style-name="T203_7">based<text:s/>violence</text:span></text:a></text:span><text:span text:style-name="T203_8">.<text:s/></text:span><text:span text:style-name="T203_9">Developing<text:s/>World<text:s/>Bioethics</text:span><text:span text:style-name="T203_10">,<text:s/>20(2).</text:span></text:p></text:note-body></text:note></text:span><text:span text:style-name="T203_11"><text:s/>Strengthening<text:s/>resilience<text:s/>and<text:s/>improving<text:s/>responses<text:s/>to<text:s/></text:span><text:span text:style-name="T203_12">emergencies<text:s/></text:span><text:span text:style-name="T203_13">is<text:s/>essential<text:s/>in<text:s/>eliminating<text:s/>these<text:s/>unequal<text:s/>impacts.<text:s/></text:span><text:span text:style-name="T203_14">The<text:s/>programme<text:s/>will<text:s/>fully<text:s/>comply<text:s/>with<text:s/>the<text:s/>Gender<text:s/>Equality<text:s/>Act,<text:s/>and<text:s/>partners<text:s/>will<text:s/>be<text:s/>required<text:s/>to<text:s/>demonstrate<text:s/>compliance.<text:s/>This<text:s/>will<text:s/>be<text:s/>monitored<text:s/>and<text:s/>reviewed<text:s/>annually.<text:s/>A</text:span><text:span text:style-name="T203_15">s<text:s/>far<text:s/>as<text:s/>possible,<text:s/></text:span><text:span text:style-name="T203_16">data<text:s/>will<text:s/>be<text:s/>gender<text:s/>disaggregated.<text:s/>It<text:s/>will<text:s/>contribute<text:s/>to<text:s/>the<text:s/>FCDO’s<text:s/>strategic<text:s/>vision<text:s/>for<text:s/>girls<text:s/>and<text:s/>women,<text:s/>with<text:s/>an<text:s/>explicit<text:s/>outcome<text:s/>of<text:s/>increasing<text:s/>the<text:s/>ability<text:s/>of<text:s/>women<text:s/>and<text:s/>girls<text:s/>to<text:s/>be<text:s/>part<text:s/>of<text:s/>the<text:s/>knowledge<text:s/>and<text:s/>research<text:s/>system.<text:s/>As<text:s/>we<text:s/>finalise<text:s/>implementation<text:s/>arrangements,<text:s/>we<text:s/>will<text:s/>ensure<text:s/>the<text:s/>considerations<text:s/>above<text:s/>are<text:s/>embedded<text:s/>and<text:s/>monitor</text:span><text:span text:style-name="T203_17">ed<text:s/></text:span><text:span text:style-name="T203_18">as<text:s/></text:span><text:span text:style-name="T203_19">part<text:s/>of<text:s/>the<text:s/>results<text:s/>framework.</text:span></text:p>
            </table:table-cell>
          </table:table-row>
          <table:table-row table:style-name="Row14">
            <table:table-cell table:style-name="Cell25">
              <text:p text:style-name="P204"><text:span text:style-name="T204_1">Counter<text:s/>Terrorist<text:s/>Financing</text:span></text:p>
            </table:table-cell>
            <table:table-cell table:style-name="Cell26">
              <text:p text:style-name="P205"><text:span text:style-name="T205_1">Partnership<text:s/>arrangements<text:s/>will<text:s/>follow<text:s/>procedures<text:s/>established<text:s/>within<text:s/>the<text:s/>FCDO’s<text:s/>contracts<text:s/>and<text:s/>agreements<text:s/>for<text:s/>managing<text:s/>the<text:s/>risks<text:s/>associated<text:s/>with<text:s/>terrorism</text:span><text:span text:style-name="T205_2">,<text:s/>including<text:s/>upfront<text:s/>due<text:s/>diligence</text:span><text:span text:style-name="T205_3"><text:s/>on<text:s/>delivery<text:s/>partners</text:span><text:span text:style-name="T205_4">.<text:s/>The<text:s/>FCDO<text:s/>will<text:s/>ensure<text:s/>that<text:s/>the<text:s/>programme<text:s/>is<text:s/>consistent<text:s/>with<text:s/>relevant<text:s/>UK<text:s/>legislation,<text:s/>including<text:s/>the<text:s/>Terrorism<text:s/>Act<text:s/>(2000).<text:s/>Any<text:s/>suspicions<text:s/>of<text:s/>terrorism<text:s/>financing<text:s/>will<text:s/>be<text:s/>immediately<text:s/>reported<text:s/>to<text:s/>the<text:s/>Internal<text:s/>Audit<text:s/>Department.</text:span></text:p>
            </table:table-cell>
          </table:table-row>
          <table:table-row table:style-name="Row15">
            <table:table-cell table:style-name="Cell27">
              <text:p text:style-name="P206"><text:span text:style-name="T206_1">Public<text:s/>Sector<text:s/>Equality<text:s/>Duty<text:s/></text:span></text:p>
            </table:table-cell>
            <table:table-cell table:style-name="Cell28">
              <text:p text:style-name="P207"><text:span text:style-name="T207_1">This<text:s/>programme<text:s/>will<text:s/>support<text:s/>the<text:s/>advancement<text:s/>of<text:s/>equality<text:s/>of<text:s/>opportunity<text:s/>ensuring<text:s/>equitable<text:s/>access<text:s/>through<text:s/>this<text:s/>partnership<text:s/>approach.<text:s/>All<text:s/>programme<text:s/>workstreams<text:s/>will<text:s/>actively<text:s/>promote<text:s/>equality<text:s/>of<text:s/>opportunity<text:s/>and<text:s/>set<text:s/>out<text:s/>a<text:s/>PSED<text:s/>plan<text:s/>for<text:s/>annual<text:s/>review.</text:span></text:p>
            </table:table-cell>
          </table:table-row>
          <table:table-row table:style-name="Row16">
            <table:table-cell table:style-name="Cell29">
              <text:p text:style-name="P208"><text:span text:style-name="T208_1">Climate<text:s/>and<text:s/>environment</text:span></text:p>
            </table:table-cell>
            <table:table-cell table:style-name="Cell30">
              <text:p text:style-name="P209"><text:span text:style-name="T209_1">This<text:s/>programme<text:s/>is<text:s/>not<text:s/>counted<text:s/>as<text:s/>climate<text:s/>finance,<text:s/>although<text:s/>the<text:s/>expertise<text:s/>secured<text:s/>through<text:s/>new<text:s/>partnership<text:s/>arrangements<text:s/>may<text:s/>well<text:s/>advise<text:s/>on<text:s/>mitigation<text:s/>and<text:s/>adaptation<text:s/>to<text:s/>climate<text:s/>change<text:s/>and<text:s/>how<text:s/>best<text:s/>to<text:s/>partner<text:s/>and<text:s/>invest<text:s/>to<text:s/>protect<text:s/>the<text:s/>environment.<text:s/></text:span><text:span text:style-name="T209_2">I</text:span><text:span text:style-name="T209_3">t<text:s/>will<text:s/>include<text:s/>elements<text:s/>of<text:s/>preparedness</text:span><text:span text:style-name="T209_4"><text:s/></text:span><text:span text:style-name="T209_5">that<text:s/>could<text:s/>reduce<text:s/>the<text:s/></text:span><text:span text:style-name="T209_6">social<text:s/>and</text:span><text:span text:style-name="T209_7"><text:s/>environmental<text:s/>impacts<text:s/>of<text:s/></text:span><text:span text:style-name="T209_8">natural<text:s/>hazard<text:s/>events.</text:span></text:p>
            </table:table-cell>
          </table:table-row>
          <table:table-row table:style-name="Row17">
            <table:table-cell table:style-name="Cell31">
              <text:p text:style-name="P210"><text:span text:style-name="T210_1">Partnership<text:s/>Princ</text:span><text:span text:style-name="T210_2">iples</text:span></text:p>
            </table:table-cell>
            <table:table-cell table:style-name="Cell32">
              <text:p text:style-name="P211"><text:span text:style-name="T211_1">T</text:span><text:span text:style-name="T211_2">his<text:s/>programme<text:s/>does<text:s/>not<text:s/>envisage<text:s/>bilateral<text:s/>development<text:s/>assistance.</text:span><text:span text:style-name="T211_3"><text:s/></text:span></text:p>
            </table:table-cell>
          </table:table-row>
          <table:table-row table:style-name="Row18">
            <table:table-cell table:style-name="Cell33">
              <text:p text:style-name="P212"><text:span text:style-name="T212_1">Disability</text:span></text:p>
            </table:table-cell>
            <table:table-cell table:style-name="Cell34">
              <text:p text:style-name="P213"><text:span text:style-name="T213_1">People<text:s/>with<text:s/>disabilities<text:s/>are<text:s/>among<text:s/>those<text:s/>most<text:s/>adversely<text:s/>affected<text:s/>in<text:s/></text:span><text:span text:style-name="T213_2">emergencies</text:span><text:span text:style-name="T213_3">.</text:span><text:span text:style-name="T213_4"><text:note text:note-class="footnote"><text:note-citation/><text:note-body><text:p text:style-name="P214"><text:span text:style-name="T214_1"><text:s/></text:span><text:span text:style-name="T214_2">United<text:s/>Nations<text:s/>(2022).<text:s/></text:span><text:span text:style-name="T214_3"><text:a xlink:type="simple" xlink:href="https://social.desa.un.org/publications/disability-inclusion-in-the-united-nations-system-2022-report"><text:span text:style-name="T214_4">Disability<text:s/></text:span><text:span text:style-name="T214_5">i</text:span><text:span text:style-name="T214_6">nclusion<text:s/></text:span><text:span text:style-name="T214_7">i</text:span><text:span text:style-name="T214_8">n<text:s/></text:span><text:span text:style-name="T214_9">th</text:span><text:span text:style-name="T214_10">e<text:s/>United<text:s/>Nations<text:s/></text:span><text:span text:style-name="T214_11">system</text:span></text:a></text:span><text:span text:style-name="T214_12">.</text:span></text:p></text:note-body></text:note></text:span><text:span text:style-name="T214_13"><text:s/></text:span><text:span text:style-name="T214_14">Strengthening<text:s/>the<text:s/>way<text:s/>FCDO<text:s/>uses<text:s/></text:span><text:span text:style-name="T214_15">research<text:s/>evidence</text:span><text:span text:style-name="T214_16">,<text:s/>analysis<text:s/>and<text:s/>expertise<text:s/></text:span><text:span text:style-name="T214_17">should<text:s/>reduce<text:s/>the<text:s/>negative<text:s/>effects<text:s/>of<text:s/></text:span><text:span text:style-name="T214_18">emergencies</text:span><text:span text:style-name="T214_19"><text:s/>on<text:s/>the<text:s/>whole<text:s/>population.<text:s/>Th</text:span><text:span text:style-name="T214_20">e<text:s/>programme<text:s/>will<text:s/></text:span><text:span text:style-name="T214_21">also<text:s/></text:span><text:span text:style-name="T214_22">seek<text:s/>to<text:s/>ensure<text:s/></text:span><text:span text:style-name="T214_23">consideration<text:s/>and</text:span><text:span text:style-name="T214_24"><text:s/>inclusion<text:s/>of<text:s/>people<text:s/>from<text:s/>marginalised<text:s/>communities,<text:s/>including<text:s/>those<text:s/>with<text:s/>disabilities</text:span><text:span text:style-name="T214_25"><text:s/>and<text:s/>help<text:s/>mitigate<text:s/>indirect<text:s/>impacts<text:s/>on<text:s/>the<text:s/>most<text:s/>vulnerable</text:span><text:span text:style-name="T214_26">.</text:span></text:p>
            </table:table-cell>
          </table:table-row>
          <table:table-row table:style-name="Row19">
            <table:table-cell table:style-name="Cell35">
              <text:p text:style-name="P215"><text:span text:style-name="T215_1">Safeguarding</text:span></text:p>
            </table:table-cell>
            <table:table-cell table:style-name="Cell36">
              <text:p text:style-name="P216"><text:span text:style-name="T216_1">Safeguarding<text:s/>will<text:s/>be<text:s/>integrated<text:s/>into<text:s/>programme<text:s/>design<text:s/>and<text:s/>delivery<text:s/>to<text:s/>ensure<text:s/>that<text:s/></text:span><text:span text:style-name="T216_2">it</text:span><text:span text:style-name="T216_3"><text:s/>does<text:s/>no<text:s/>harm.<text:s/>The<text:s/>FCDO’s<text:s/></text:span><text:span text:style-name="T216_4">due<text:s/>diligence,</text:span><text:span text:style-name="T216_5"><text:s/>contracts,<text:s/>agreements<text:s/>and<text:s/>programme<text:s/>management<text:s/>guidelines<text:s/>will<text:s/>set<text:s/>out<text:s/>and<text:s/>be<text:s/>used<text:s/>to<text:s/>assess<text:s/>the<text:s/>safeguarding<text:s/>practices<text:s/>of<text:s/>partners,<text:s/>to<text:s/>check<text:s/>that<text:s/>the<text:s/>skills<text:s/>required<text:s/>to<text:s/>make<text:s/>such<text:s/>a<text:s/>judgement<text:s/>and<text:s/>the<text:s/>frequency<text:s/>with<text:s/>which<text:s/>organisational<text:s/>assessments<text:s/>are<text:s/>updated<text:s/>remain<text:s/>adequate<text:s/>and<text:s/>proportionate<text:s/>to<text:s/>the<text:s/>risks<text:s/>entailed.<text:s/></text:span></text:p>
            </table:table-cell>
          </table:table-row>
          <table:table-row table:style-name="Row20">
            <table:table-cell table:style-name="Cell37">
              <text:p text:style-name="P217"><text:span text:style-name="T217_1">Security</text:span></text:p>
            </table:table-cell>
            <table:table-cell table:style-name="Cell38">
              <text:p text:style-name="P218"><text:span text:style-name="T218_1">This<text:s/>programme<text:s/>will<text:s/>conform<text:s/>to<text:s/>the<text:s/>FCDO’s<text:s/>requirements<text:s/>for<text:s/>the<text:s/>security<text:s/>of<text:s/>information,<text:s/>estates,<text:s/>and<text:s/>personnel.<text:s/></text:span></text:p>
            </table:table-cell>
          </table:table-row>
        </table:table>
        <text:p text:style-name="P219"/>
        <text:p text:style-name="P220"/>
        <text:h text:style-name="P221" text:outline-level="2"><text:span text:style-name="T221_1">B</text:span><text:span text:style-name="T221_2">.</text:span><text:span text:style-name="T221_3"><text:s/></text:span><text:span text:style-name="T221_4">Appraisal<text:s/>Case</text:span></text:h>
        <text:h text:style-name="P222" text:outline-level="1"><text:span text:style-name="T222_1">SECE’s<text:s/>proposed<text:s/>remit</text:span></text:h>
        <text:list text:style-name="LS2" xml:id="list73" text:continue-list="list1">
          <text:list-item>
            <text:p text:style-name="P223"><text:span text:style-name="T223_1">To<text:s/>understand<text:s/>the<text:s/></text:span><text:span text:style-name="T223_2">research<text:s/>evidence</text:span><text:span text:style-name="T223_3">,<text:s/>analysis<text:s/>and<text:s/>expert<text:s/>needs<text:s/>of<text:s/>FCDO<text:s/>colleagues<text:s/>who<text:s/>typically<text:s/>respond<text:s/>to<text:s/>crises<text:s/>and<text:s/>emergencies,<text:s/></text:span><text:span text:style-name="T223_4">managing<text:s/>funding<text:s/>to<text:s/>and<text:s/>coordination<text:s/>with<text:s/></text:span><text:span text:style-name="T223_5">local<text:s/>and<text:s/>international<text:s/></text:span><text:span text:style-name="T223_6">emergency<text:s/>response<text:s/></text:span><text:span text:style-name="T223_7">agencies<text:s/>and<text:s/>governments</text:span><text:span text:style-name="T223_8">,<text:s/></text:span><text:span text:style-name="T223_9">we<text:s/>ran<text:s/>a<text:s/>short<text:s/>series<text:s/>of<text:s/>workshops<text:s/>where<text:s/>we<text:s/>used<text:s/>a<text:s/>crisis<text:s/>scenario<text:s/>to<text:s/>identify<text:s/>the<text:s/>barriers<text:s/>and<text:s/>enablers<text:s/>to<text:s/>accessing<text:s/>and<text:s/>using<text:s/></text:span><text:span text:style-name="T223_10">research</text:span><text:span text:style-name="T223_11"><text:s/>in<text:s/>an<text:s/>emergency<text:s/>(see<text:s/>Table<text:s/></text:span><text:span text:style-name="T223_12">2</text:span><text:span text:style-name="T223_13"><text:s/>below).<text:s/>These<text:s/>insights<text:s/>helped<text:s/>to<text:s/>shape<text:s/>SECE’s<text:s/>remit<text:s/>and<text:s/>structure.</text:span></text:p>
          </text:list-item>
        </text:list>
        <text:p text:style-name="P224"/>
        <text:list text:style-name="LS2" xml:id="list74" text:continue-list="list1">
          <text:list-item>
            <text:p text:style-name="P225"><text:span text:style-name="T225_1">Following<text:s/>the<text:s/>workshops<text:s/>and<text:s/>additional<text:s/>user<text:s/>research<text:s/>(see<text:s/>Annex<text:s/>1),<text:s/>the<text:s/>key<text:s/>objectives<text:s/>were<text:s/>set<text:s/>for<text:s/>SECE:</text:span></text:p>
          </text:list-item>
        </text:list>
        <text:list text:style-name="LS14" xml:id="list75">
          <text:list-item>
            <text:list>
              <text:list-item>
                <text:list>
                  <text:list-item>
                    <text:p text:style-name="P226"><text:span text:style-name="T226_1">Provide<text:s/>a<text:s/>‘one-stop-shop’<text:s/></text:span><text:span text:style-name="T226_2">where<text:s/></text:span><text:span text:style-name="T226_3">FCDO<text:s/>staff<text:s/>can<text:s/>raise<text:s/>their<text:s/>research<text:s/>and<text:s/>evidence<text:s/>needs<text:s/>and<text:s/></text:span><text:span text:style-name="T226_4">gain<text:s/></text:span><text:span text:style-name="T226_5">access<text:s/>to<text:s/>evidence<text:s/>that<text:s/>can<text:s/>inform<text:s/>their<text:s/>activities<text:s/>in<text:s/>predication,<text:s/>prevention,<text:s/>mitigation,<text:s/>preparation<text:s/>and<text:s/>response<text:s/>to<text:s/>emergencies.</text:span></text:p>
                  </text:list-item>
                  <text:list-item>
                    <text:p text:style-name="P227"><text:span text:style-name="T227_1">Deliver<text:s/>research</text:span><text:span text:style-name="T227_2"><text:s/></text:span><text:span text:style-name="T227_3">to<text:s/></text:span><text:span text:style-name="T227_4">explore,<text:s/>develop<text:s/>and<text:s/>trial<text:s/>innovative<text:s/>methods<text:s/>and<text:s/>products<text:s/>that<text:s/>fill<text:s/>identified<text:s/>evidence/analysis<text:s/>gaps<text:s/>faced<text:s/>by<text:s/>the<text:s/>FCDO<text:s/>and<text:s/>its<text:s/>partner<text:s/>organisations<text:s/>in<text:s/>predicting,<text:s/>preparing<text:s/>for,<text:s/>and<text:s/>responding<text:s/>to,<text:s/>emergencies</text:span><text:span text:style-name="T227_5"><text:s/>(</text:span><text:span text:style-name="T227_6">including<text:s/>predictive<text:s/>modelling<text:s/>and<text:s/>multi-hazard<text:s/>analysis,<text:s/>to<text:s/></text:span><text:span text:style-name="T227_7">improve<text:s/></text:span><text:span text:style-name="T227_8">emergency<text:s/></text:span><text:span text:style-name="T227_9">preparation,<text:s/></text:span><text:span text:style-name="T227_10">prediction,<text:s/>mitigation<text:s/>and<text:s/>response</text:span><text:span text:style-name="T227_11">)</text:span><text:span text:style-name="T227_12">.</text:span></text:p>
                  </text:list-item>
                  <text:list-item>
                    <text:p text:style-name="P228"><text:span text:style-name="T228_1">Facilitate<text:s/>coordination<text:s/>and<text:s/>collaboration<text:s/></text:span><text:span text:style-name="T228_2">across<text:s/>complex<text:s/>systems<text:s/>including<text:s/>access<text:s/>to<text:s/>multi-disciplinary<text:s/>advice,<text:s/>analysis<text:s/>and<text:s/>research</text:span><text:span text:style-name="T228_3"><text:s/>to<text:s/></text:span><text:span text:style-name="T228_4">p</text:span><text:span text:style-name="T228_5">roduce<text:s/>rapid<text:s/>research<text:s/>outputs</text:span><text:span text:style-name="T228_6"><text:s/></text:span><text:span text:style-name="T228_7">that<text:s/>tackle<text:s/>evidence<text:s/>gaps<text:s/>identified<text:s/>during<text:s/>emergencies<text:s/>formatted<text:s/>to<text:s/>enable<text:s/>evidence-based<text:s/>decision-making<text:s/>and<text:s/>action.</text:span></text:p>
                  </text:list-item>
                  <text:list-item>
                    <text:p text:style-name="P229"><text:span text:style-name="T229_1">Ensure<text:s/>evidence<text:s/>generated<text:s/>is<text:s/>provided<text:s/>to<text:s/>and<text:s/>used<text:s/>by<text:s/>emergency<text:s/>response<text:s/>actors</text:span><text:span text:style-name="T229_2"><text:s/>(including<text:s/>FCDO<text:s/>response<text:s/>teams,<text:s/>their<text:s/>partners<text:s/>and<text:s/>local<text:s/>counterparts)<text:s/>in<text:s/>their<text:s/>roles<text:s/>and<text:s/>decision<text:s/>making.</text:span></text:p>
                  </text:list-item>
                  <text:list-item>
                    <text:p text:style-name="P230"><text:span text:style-name="T230_1">Support<text:s/>increased<text:s/>investment<text:s/>in<text:s/>(and<text:s/>prioritisation<text:s/>of)<text:s/>emergency<text:s/>preparedness</text:span><text:span text:style-name="T230_2"><text:s/>in<text:s/>the<text:s/>FCDO<text:s/>operating<text:s/>environment.</text:span></text:p>
                  </text:list-item>
                </text:list>
              </text:list-item>
            </text:list>
          </text:list-item>
        </text:list>
        <text:p text:style-name="P231"/>
        <text:list text:style-name="LS2" xml:id="list80" text:continue-list="list1">
          <text:list-item>
            <text:p text:style-name="P232"><text:span text:style-name="T232_1">SECE<text:s/>will<text:s/></text:span><text:span text:style-name="T232_2">need<text:s/>to<text:s/></text:span><text:span text:style-name="T232_3">be<text:s/>available<text:s/>for<text:s/>teams<text:s/>across<text:s/>the<text:s/>FCDO<text:s/>to<text:s/>approach<text:s/>with<text:s/>any<text:s/></text:span><text:span text:style-name="T232_4">research</text:span><text:span text:style-name="T232_5"><text:s/>questions<text:s/>they<text:s/>might<text:s/>have<text:s/></text:span><text:span text:style-name="T232_6">in<text:s/>preparing<text:s/>for,<text:s/>or<text:s/>responding<text:s/>to,<text:s/>an<text:s/></text:span><text:span text:style-name="T232_7">emergency.<text:s/>SECE<text:s/>will<text:s/>also<text:s/>proactively<text:s/></text:span><text:span text:style-name="T232_8">undertake</text:span><text:span text:style-name="T232_9"><text:s/></text:span><text:span text:style-name="T232_10">research<text:s/></text:span><text:span text:style-name="T232_11">and<text:s/>analysis</text:span><text:span text:style-name="T232_12"><text:s/>to<text:s/>improve<text:s/>preparedness<text:s/>and<text:s/>response.<text:s/>Research<text:s/>outputs<text:s/>(such<text:s/>as<text:s/>predictive<text:s/>modelling<text:s/>outputs<text:s/>or<text:s/>research<text:s/>summaries)<text:s/>will<text:s/>be<text:s/>disseminated<text:s/>within</text:span><text:span text:style-name="T232_13"><text:s/></text:span><text:span text:style-name="T232_14">the<text:s/>FCDO<text:s/>but<text:s/>also<text:s/>be<text:s/>published<text:s/>openly<text:s/>for<text:s/>the<text:s/>public<text:s/>good.</text:span></text:p>
          </text:list-item>
        </text:list>
        <text:p text:style-name="P233"/>
        <text:list text:style-name="LS2" xml:id="list81" text:continue-list="list1">
          <text:list-item>
            <text:p text:style-name="P234"><text:span text:style-name="T234_1"><text:s/></text:span><text:span text:style-name="T234_2">SECE<text:s/>aims<text:s/>to<text:s/>deliver<text:s/>research<text:s/>and<text:s/>evidence<text:s/>that<text:s/>supports<text:s/>predicting,<text:s/>preparing<text:s/>for,<text:s/>and<text:s/>responding<text:s/>to,<text:s/>an<text:s/>emergency<text:s/>in<text:s/>the<text:s/>following<text:s/>ways:</text:span></text:p>
            <text:list>
              <text:list-item>
                <text:p text:style-name="P235"><text:span text:style-name="T235_1">Prediction</text:span><text:span text:style-name="T235_2">:<text:s/>Forecasting<text:s/>for<text:s/>many<text:s/>hazards<text:s/>is<text:s/>variable<text:s/>and<text:s/>significant<text:s/>gaps<text:s/>remain,<text:s/>limiting<text:s/>the<text:s/>information<text:s/>available<text:s/>to<text:s/>humanitarian<text:s/>response<text:s/>agencies</text:span><text:span text:style-name="T235_3">.<text:s/></text:span><text:span text:style-name="T235_4">N</text:span><text:span text:style-name="T235_5">ew<text:s/>approaches<text:s/>to<text:s/>monitoring<text:s/>and<text:s/>predicting<text:s/>hazards<text:s/></text:span><text:span text:style-name="T235_6">at<text:s/>a<text:s/>global<text:s/>level<text:s/>will<text:s/></text:span><text:span text:style-name="T235_7">be<text:s/>innovated</text:span><text:span text:style-name="T235_8">,<text:s/></text:span><text:span text:style-name="T235_9">trialled</text:span><text:span text:style-name="T235_10"><text:s/>and<text:s/>improved<text:s/>through<text:s/>SECE</text:span><text:span text:style-name="T235_11">.<text:s/>Adoption<text:s/>of<text:s/>and<text:s/>routine<text:s/>delivery<text:s/>of<text:s/>successful<text:s/></text:span><text:span text:style-name="T235_12">approaches</text:span><text:span text:style-name="T235_13"><text:s/></text:span><text:span text:style-name="T235_14">c</text:span><text:span text:style-name="T235_15">ould<text:s/>enable<text:s/>humanitarian<text:s/>actors<text:s/>to<text:s/>respond<text:s/>earlier<text:s/>and<text:s/>better<text:s/>target<text:s/>their<text:s/>assistance,<text:s/>while<text:s/>providing<text:s/>new<text:s/>knowledge<text:s/>that<text:s/>may<text:s/>inform<text:s/>national<text:s/>early<text:s/>warning<text:s/>advances.<text:s/></text:span><text:span text:style-name="T235_16">SECE<text:s/>will<text:s/>drive<text:s/>forward<text:s/>innovation<text:s/>in<text:s/>prediction<text:s/>and<text:s/>forecasting,<text:s/>particularly<text:s/>focussing<text:s/>on<text:s/>improving<text:s/>multi-hazard<text:s/>analysis.<text:s/>For<text:s/></text:span><text:span text:style-name="T235_17">example,<text:s/>s</text:span><text:span text:style-name="T235_18">cientific<text:s/>advances<text:s/>in<text:s/>understanding<text:s/>of<text:s/>natural<text:s/>hazards<text:s/>can<text:s/>be<text:s/>expected<text:s/>to<text:s/>continue,<text:s/>enabling<text:s/>increasingly<text:s/>reliable<text:s/>forecasts.<text:s/>At<text:s/>same<text:s/>time<text:s/>more<text:s/>detailed<text:s/>descriptions<text:s/>of<text:s/>the<text:s/>location<text:s/>of<text:s/>people<text:s/>and<text:s/>assets<text:s/>and<text:s/>coping<text:s/>abilities<text:s/>that<text:s/>will<text:s/>allow<text:s/>better<text:s/>assessments<text:s/>of<text:s/>exposure<text:s/>and<text:s/>vulnerability<text:s/>should<text:s/>become<text:s/>available.<text:s/>Bringing<text:s/>together<text:s/>these<text:s/>areas<text:s/>will<text:s/>improve<text:s/>the<text:s/>forecasting<text:s/>of<text:s/>disaster<text:s/>risk</text:span><text:span text:style-name="T235_19">,<text:s/>particularly<text:s/>in<text:s/>areas<text:s/>where<text:s/>the<text:s/>physical<text:s/>processes<text:s/>for<text:s/>underpinning<text:s/>hazards<text:s/>are<text:s/>similar<text:s/>across<text:s/>the<text:s/>world</text:span><text:span text:style-name="T235_20">.</text:span><text:span text:style-name="T235_21"><text:note text:note-class="footnote"><text:note-citation/><text:note-body><text:p text:style-name="P236"><text:span text:style-name="T236_1"><text:s/></text:span><text:span text:style-name="T236_2"><text:a xlink:type="simple" xlink:href="https://assets.publishing.service.gov.uk/media/5a7c92d7ed915d48c2410ae7/12-1289-reducing-risks-of-future-disasters-report.pdf"><text:span text:style-name="T236_3">Foresight<text:s/>Reducing<text:s/>Risks<text:s/>of<text:s/>Future<text:s/>Disasters:<text:s/>Priorities<text:s/>for<text:s/>Decision<text:s/>Makers<text:s/>(2012)<text:s/>Final<text:s/>Project<text:s/>Report</text:span></text:a></text:span><text:span text:style-name="T236_4">.<text:s/></text:span><text:span text:style-name="T236_5"><text:tab/></text:span><text:span text:style-name="T236_6"><text:s/>The<text:s/>Government<text:s/>Office<text:s/>for<text:s/>Science,<text:s/>London.</text:span></text:p></text:note-body></text:note></text:span></text:p>
              </text:list-item>
              <text:list-item>
                <text:p text:style-name="P237"><text:span text:style-name="T237_1">Prevention/Mitigation</text:span><text:span text:style-name="T237_2">:<text:s/>SECE<text:s/>will<text:s/>produce<text:s/>evidence<text:s/>and<text:s/>analysis<text:s/>that<text:s/>will<text:s/>inform<text:s/>the<text:s/>work<text:s/>of<text:s/>teams<text:s/>in<text:s/>HQ<text:s/>(for<text:s/>example,<text:s/>through<text:s/>providing<text:s/>evidence<text:s/>to<text:s/>inform<text:s/>HRG’s<text:s/>prepositioning<text:s/>of<text:s/>resources<text:s/>or<text:s/>to<text:s/>support<text:s/>geographic<text:s/>with<text:s/>decisions<text:s/>around<text:s/>travel<text:s/>advice)<text:s/>and<text:s/>at<text:s/>post<text:s/>(for<text:s/>example,<text:s/>through<text:s/>providing<text:s/>evidence<text:s/>to<text:s/>inform<text:s/>decision-making<text:s/>around<text:s/>local<text:s/>prevention<text:s/>plans).<text:s/>This<text:s/>evidence<text:s/>and<text:s/>analysis<text:s/>will<text:s/>also<text:s/>be<text:s/>published<text:s/>publicly<text:s/>for<text:s/>the<text:s/>global<text:s/>good.</text:span></text:p>
              </text:list-item>
              <text:list-item>
                <text:p text:style-name="P238"><text:span text:style-name="T238_1">Preparation</text:span><text:span text:style-name="T238_2">:<text:s/>SECE<text:s/>will<text:s/>produce<text:s/>evidence<text:s/>and<text:s/>analysis<text:s/>that<text:s/>will<text:s/>inform<text:s/>the<text:s/>preparedness<text:s/>work<text:s/>of<text:s/>teams<text:s/>in<text:s/>HQ<text:s/>(for<text:s/>example,<text:s/>through<text:s/>supporting<text:s/>CMD’s<text:s/>preparedness<text:s/>work)<text:s/>and<text:s/>at<text:s/>post<text:s/>(for<text:s/>example,<text:s/>feeding<text:s/>into<text:s/>risk<text:s/>assessments<text:s/>and<text:s/>preparedness<text:s/>work).<text:s/>This<text:s/>evidence<text:s/>and<text:s/>analysis<text:s/>will<text:s/>also<text:s/>be<text:s/>published<text:s/>publicly<text:s/>for<text:s/>the<text:s/>global<text:s/>good.</text:span></text:p>
              </text:list-item>
              <text:list-item>
                <text:p text:style-name="P239"><text:span text:style-name="T239_1">Impact</text:span><text:span text:style-name="T239_2">:<text:s/></text:span><text:span text:style-name="T239_3">Using<text:s/>new<text:s/>technologies<text:s/>and<text:s/>data<text:s/>sources<text:s/>(for<text:s/>example,<text:s/>geospatial<text:s/>capabilities),<text:s/>SECE<text:s/>will<text:s/>better<text:s/>predict<text:s/>the<text:s/>potential<text:s/>impact<text:s/>of<text:s/>hazards<text:s/>on<text:s/>exposed<text:s/>locations<text:s/>and<text:s/>populations.<text:s/>Similar<text:s/>capabilities<text:s/>will<text:s/>also<text:s/>be<text:s/>used<text:s/>to<text:s/>validate<text:s/>the<text:s/>actual<text:s/>impact<text:s/>of<text:s/>hazards.</text:span></text:p>
              </text:list-item>
              <text:list-item>
                <text:p text:style-name="P240"><text:span text:style-name="T240_1">Response</text:span><text:span text:style-name="T240_2">:<text:s/>During<text:s/>an<text:s/>emergency,<text:s/>SECE<text:s/>will<text:s/>provide<text:s/>rapid<text:s/>research,<text:s/>evidence,<text:s/>analysis<text:s/>and<text:s/>expertise<text:s/>to<text:s/>support<text:s/>the<text:s/>response<text:s/>activities<text:s/>of<text:s/>the<text:s/>FCDO<text:s/>and<text:s/>its<text:s/>partners.</text:span></text:p>
              </text:list-item>
              <text:list-item>
                <text:p text:style-name="P241"><text:span text:style-name="T241_1">Recovery</text:span><text:span text:style-name="T241_2">:<text:s/>This<text:s/>stage<text:s/>is<text:s/>out-of-scope<text:s/>for<text:s/>SECE.<text:s/>However,<text:s/>much<text:s/>of<text:s/>its<text:s/>research<text:s/>on<text:s/>understanding<text:s/>the<text:s/>likely<text:s/>impacts<text:s/>of<text:s/>hazards<text:s/>during<text:s/>the<text:s/>early<text:s/>emergency<text:s/>stages<text:s/>can<text:s/>be<text:s/>used<text:s/>to<text:s/>inform<text:s/>recovery<text:s/>efforts.</text:span></text:p>
              </text:list-item>
            </text:list>
          </text:list-item>
        </text:list>
        <text:p text:style-name="P242"/>
        <text:p text:style-name="P243"><text:span text:style-name="T243_1">Table<text:s/></text:span><text:span text:style-name="T243_2">2</text:span><text:span text:style-name="T243_3">.<text:s/>Summary<text:s/>of<text:s/>barriers<text:s/>and<text:s/>enablers<text:s/>to<text:s/>accessing<text:s/>and<text:s/>using<text:s/></text:span><text:span text:style-name="T243_4">research</text:span><text:span text:style-name="T243_5"><text:s/>in<text:s/>an<text:s/>emergency<text:s/>from<text:s/>workshops<text:s/>with<text:s/>FCDO<text:s/>staff</text:span></text:p>
        <table:table table:style-name="Table4">
          <table:table-column table:style-name="Column7"/>
          <table:table-column table:style-name="Column8"/>
          <table:table-column table:style-name="Column9"/>
          <table:table-row table:style-name="Row21">
            <table:table-cell table:style-name="Cell39">
              <text:p text:style-name="P244"/>
            </table:table-cell>
            <table:table-cell table:style-name="Cell40">
              <text:p text:style-name="P245"><text:span text:style-name="T245_1">Barrier​</text:span></text:p>
            </table:table-cell>
            <table:table-cell table:style-name="Cell41">
              <text:p text:style-name="P246"><text:span text:style-name="T246_1">Enabler​</text:span></text:p>
            </table:table-cell>
          </table:table-row>
          <table:table-row table:style-name="Row22">
            <table:table-cell table:style-name="Cell42">
              <text:p text:style-name="P247"><text:span text:style-name="T247_1">1</text:span></text:p>
            </table:table-cell>
            <table:table-cell table:style-name="Cell43">
              <text:p text:style-name="P248"><text:span text:style-name="T248_1">Competing<text:s/>priorities​</text:span></text:p>
            </table:table-cell>
            <table:table-cell table:style-name="Cell44">
              <text:p text:style-name="P249"><text:span text:style-name="T249_1">Proactive<text:s/>and<text:s/>does<text:s/>not<text:s/>rely<text:s/>on<text:s/>‘requests’​</text:span></text:p>
            </table:table-cell>
          </table:table-row>
          <table:table-row table:style-name="Row23">
            <table:table-cell table:style-name="Cell45">
              <text:p text:style-name="P250"><text:span text:style-name="T250_1">2</text:span></text:p>
            </table:table-cell>
            <table:table-cell table:style-name="Cell46">
              <text:p text:style-name="P251"><text:span text:style-name="T251_1">Too<text:s/>much<text:s/>information/noise​</text:span></text:p>
            </table:table-cell>
            <table:table-cell table:style-name="Cell47">
              <text:p text:style-name="P252"><text:span text:style-name="T252_1">Concise,<text:s/>engaging<text:s/>and<text:s/>understandable​</text:span></text:p>
            </table:table-cell>
          </table:table-row>
          <table:table-row table:style-name="Row24">
            <table:table-cell table:style-name="Cell48">
              <text:p text:style-name="P253"><text:span text:style-name="T253_1">3</text:span></text:p>
            </table:table-cell>
            <table:table-cell table:style-name="Cell49">
              <text:p text:style-name="P254"><text:span text:style-name="T254_1">Not<text:s/>seen<text:s/>as<text:s/>useful​</text:span></text:p>
            </table:table-cell>
            <table:table-cell table:style-name="Cell50">
              <text:p text:style-name="P255"><text:span text:style-name="T255_1">Contains<text:s/>actionable<text:s/>advice​</text:span></text:p>
            </table:table-cell>
          </table:table-row>
          <table:table-row table:style-name="Row25">
            <table:table-cell table:style-name="Cell51">
              <text:p text:style-name="P256"><text:span text:style-name="T256_1">4</text:span></text:p>
            </table:table-cell>
            <table:table-cell table:style-name="Cell52">
              <text:p text:style-name="P257"><text:span text:style-name="T257_1">No<text:s/>‘one<text:s/>truth’<text:s/>or<text:s/>‘one<text:s/>source’​</text:span></text:p>
            </table:table-cell>
            <table:table-cell table:style-name="Cell53">
              <text:p text:style-name="P258"><text:span text:style-name="T258_1">One-stop<text:s/>shop​<text:s/>that<text:s/>synthesises<text:s/>multiple<text:s/>specialisms</text:span></text:p>
            </table:table-cell>
          </table:table-row>
          <table:table-row table:style-name="Row26">
            <table:table-cell table:style-name="Cell54">
              <text:p text:style-name="P259"><text:span text:style-name="T259_1">5</text:span></text:p>
            </table:table-cell>
            <table:table-cell table:style-name="Cell55">
              <text:p text:style-name="P260"><text:span text:style-name="T260_1">Not<text:s/>delivered<text:s/>on<text:s/>time​</text:span></text:p>
            </table:table-cell>
            <table:table-cell table:style-name="Cell56">
              <text:p text:style-name="P261"><text:span text:style-name="T261_1">Embedded<text:s/>into<text:s/>preparedness​,<text:s/>pre-defined<text:s/>operating<text:s/>procedures,<text:s/>response<text:s/>times<text:s/>and<text:s/>format</text:span></text:p>
            </table:table-cell>
          </table:table-row>
          <table:table-row table:style-name="Row27">
            <table:table-cell table:style-name="Cell57">
              <text:p text:style-name="P262"><text:span text:style-name="T262_1">6</text:span></text:p>
            </table:table-cell>
            <table:table-cell table:style-name="Cell58">
              <text:p text:style-name="P263"><text:span text:style-name="T263_1">Unclear<text:s/>what<text:s/>evidence<text:s/>is<text:s/>available<text:s/>across<text:s/>HMG<text:s/>and<text:s/>intergovernmental<text:s/>organisations</text:span></text:p>
            </table:table-cell>
            <table:table-cell table:style-name="Cell59">
              <text:p text:style-name="P264"><text:span text:style-name="T264_1">Collaborates<text:s/>with<text:s/>HMG<text:s/>and international<text:s/>partners​</text:span></text:p>
            </table:table-cell>
          </table:table-row>
          <table:table-row table:style-name="Row28">
            <table:table-cell table:style-name="Cell60">
              <text:p text:style-name="P265"><text:span text:style-name="T265_1">7</text:span></text:p>
            </table:table-cell>
            <table:table-cell table:style-name="Cell61">
              <text:p text:style-name="P266"><text:span text:style-name="T266_1">Lack<text:s/>of<text:s/>novelty<text:s/>when<text:s/>needed</text:span></text:p>
            </table:table-cell>
            <table:table-cell table:style-name="Cell62">
              <text:p text:style-name="P267"><text:span text:style-name="T267_1">Innovative<text:s/>and<text:s/>novel<text:s/>products</text:span></text:p>
            </table:table-cell>
          </table:table-row>
          <table:table-row table:style-name="Row29">
            <table:table-cell table:style-name="Cell63">
              <text:p text:style-name="P268"><text:span text:style-name="T268_1">8</text:span></text:p>
            </table:table-cell>
            <table:table-cell table:style-name="Cell64">
              <text:p text:style-name="P269"><text:span text:style-name="T269_1">Data<text:s/>systems<text:s/>missing<text:s/>or<text:s/>burdensome​</text:span></text:p>
            </table:table-cell>
            <table:table-cell table:style-name="Cell65">
              <text:p text:style-name="P270"><text:span text:style-name="T270_1">Supportive<text:s/>and<text:s/>well-tested<text:s/>data<text:s/>systems​</text:span></text:p>
            </table:table-cell>
          </table:table-row>
        </table:table>
        <text:p text:style-name="P271"/>
        <text:p text:style-name="P272"><text:span text:style-name="T272_1">Which<text:s/>Hazards<text:s/>should<text:s/>SECE<text:s/>prioritise,<text:s/>and<text:s/>how<text:s/>to<text:s/>structure<text:s/>these?</text:span></text:p>
        <text:list text:style-name="LS2" xml:id="list88" text:continue-list="list1">
          <text:list-item>
            <text:p text:style-name="P273"><text:span text:style-name="T273_1">Annex<text:s/>2</text:span><text:span text:style-name="T273_2"><text:s/>shows<text:s/>the<text:s/>most<text:s/>impactful<text:s/>and<text:s/>most<text:s/>likely<text:s/>emergencies<text:s/>that<text:s/>the<text:s/>FCDO<text:s/>would<text:s/>be<text:s/>expected<text:s/>to<text:s/>respond<text:s/>to<text:s/>(drawn<text:s/>from<text:s/>the<text:s/>National<text:s/>Risk<text:s/>Register</text:span><text:span text:style-name="T273_3"><text:note text:note-class="footnote"><text:note-citation/><text:note-body><text:p text:style-name="P274"><text:span text:style-name="T274_1"><text:s/>Cabinet<text:s/>Office<text:s/>(2023).<text:s/></text:span><text:span text:style-name="T274_2"><text:a xlink:type="simple" xlink:href="https://www.gov.uk/government/publications/national-risk-register-2023"><text:span text:style-name="T274_3">National<text:s/>Risk<text:s/>Register</text:span></text:a></text:span><text:span text:style-name="T274_4">.</text:span></text:p></text:note-body></text:note></text:span><text:span text:style-name="T274_5"><text:s/>and<text:s/>a<text:s/>review<text:s/>of<text:s/>FCDO<text:s/></text:span><text:span text:style-name="T274_6">emergency<text:s/>responses<text:s/>from<text:s/>the<text:s/>previous<text:s/>two<text:s/>years)<text:s/>and<text:s/>indicates<text:s/>the<text:s/></text:span><text:span text:style-name="T274_7">research<text:s/>disciplines<text:s/>likely<text:s/>required<text:s/>in<text:s/>each<text:s/>instance</text:span><text:span text:style-name="T274_8">.</text:span><text:span text:style-name="T274_9"><text:s/></text:span></text:p>
          </text:list-item>
        </text:list>
        <text:p text:style-name="P275"/>
        <text:list text:style-name="LS2" xml:id="list89" text:continue-list="list1">
          <text:list-item>
            <text:p text:style-name="P276"><text:span text:style-name="T276_1">Given<text:s/>the<text:s/>growing<text:s/>range<text:s/>of<text:s/>hazards<text:s/>SECE<text:s/>will<text:s/>aim<text:s/>to<text:s/>have<text:s/>some<text:s/>capability<text:s/>across<text:s/>all<text:s/>hazards,</text:span><text:span text:style-name="T276_2"><text:s/></text:span><text:span text:style-name="T276_3">but<text:s/>will<text:s/>prioritise<text:s/></text:span><text:span text:style-name="T276_4">research</text:span><text:span text:style-name="T276_5"><text:s/></text:span><text:span text:style-name="T276_6">into<text:s/>the<text:s/></text:span><text:span text:style-name="T276_7">highest<text:s/>frequency<text:s/>and<text:s/>highest<text:s/>impact<text:s/></text:span><text:span text:style-name="T276_8">emergencies</text:span><text:span text:style-name="T276_9">,<text:s/>where<text:s/>there<text:s/>is<text:s/>greatest<text:s/>potential<text:s/>to<text:s/>advance<text:s/>hazard<text:s/>prediction,<text:s/>and/or<text:s/>generate<text:s/>rapid<text:s/>research<text:s/>that<text:s/></text:span><text:span text:style-name="T276_10">improve</text:span><text:span text:style-name="T276_11">s</text:span><text:span text:style-name="T276_12"><text:s/>understanding<text:s/>of<text:s/>a<text:s/>hazard<text:s/>and<text:s/>its<text:s/>cascading<text:s/>impacts<text:s/>to<text:s/></text:span><text:span text:style-name="T276_13">inform<text:s/></text:span><text:span text:style-name="T276_14">better<text:s/></text:span><text:span text:style-name="T276_15">mitigation<text:s/>actions,<text:s/></text:span><text:span text:style-name="T276_16">preparedness,<text:s/></text:span><text:span text:style-name="T276_17">and<text:s/>response<text:s/>activities.<text:s/></text:span></text:p>
          </text:list-item>
        </text:list>
        <text:p text:style-name="P277"/>
        <text:list text:style-name="LS2" xml:id="list90" text:continue-list="list1">
          <text:list-item>
            <text:p text:style-name="P278"><text:span text:style-name="T278_1">The<text:s/>hazard</text:span><text:span text:style-name="T278_2"><text:s/>pillars</text:span><text:span text:style-name="T278_3"><text:s/>SECE<text:s/>is<text:s/>recommended<text:s/>to<text:s/>prioritise</text:span><text:span text:style-name="T278_4"><text:s/>in<text:s/>this<text:s/>initial<text:s/>programme</text:span><text:span text:style-name="T278_5"><text:s/></text:span><text:span text:style-name="T278_6">are</text:span><text:span text:style-name="T278_7">:</text:span></text:p>
          </text:list-item>
        </text:list>
        <text:p text:style-name="P279"><text:span text:style-name="T279_1">N</text:span><text:span text:style-name="T279_2">atural<text:s/>hazards</text:span><text:span text:style-name="T279_3"><text:s/>(</text:span><text:span text:style-name="T279_4">severe<text:s/>weather,<text:s/>flooding,<text:s/>heat<text:s/>waves,<text:s/>drought</text:span><text:span text:style-name="T279_5">,<text:s/>geologic<text:s/>hazards</text:span><text:span text:style-name="T279_6">)</text:span><text:span text:style-name="T279_7">:<text:s/>SECE<text:s/>will<text:s/>support<text:s/>research<text:s/></text:span><text:span text:style-name="T279_8">that<text:s/></text:span><text:span text:style-name="T279_9">draw</text:span><text:span text:style-name="T279_10">s</text:span><text:span text:style-name="T279_11"><text:s/>up<text:s/>the<text:s/>latest<text:s/></text:span><text:span text:style-name="T279_12">/<text:s/>emerging<text:s/></text:span><text:span text:style-name="T279_13">science</text:span><text:span text:style-name="T279_14">,<text:s/></text:span><text:span text:style-name="T279_15">research<text:s/></text:span><text:span text:style-name="T279_16">and<text:s/>technological<text:s/></text:span><text:span text:style-name="T279_17">advances<text:s/></text:span><text:span text:style-name="T279_18">to</text:span><text:span text:style-name="T279_19">ward</text:span><text:span text:style-name="T279_20"><text:s/></text:span><text:span text:style-name="T279_21">improved<text:s/></text:span><text:span text:style-name="T279_22">hazard<text:s/>prediction<text:s/>and<text:s/>assessment<text:s/></text:span><text:span text:style-name="T279_23">methods<text:s/>and<text:s/>tools<text:s/></text:span><text:span text:style-name="T279_24">that<text:s/></text:span><text:span text:style-name="T279_25">help<text:s/></text:span><text:span text:style-name="T279_26">improve<text:s/>monitoring,<text:s/>prediction<text:s/>and<text:s/>assessment<text:s/>of<text:s/>slow<text:s/>and<text:s/>rapid<text:s/>onset<text:s/>hazards</text:span><text:span text:style-name="T279_27">,<text:s/>including<text:s/>compounding<text:s/>and<text:s/>cascading<text:s/>risks,<text:s/></text:span><text:span text:style-name="T279_28">in<text:s/></text:span><text:span text:style-name="T279_29">LDCs</text:span><text:span text:style-name="T279_30">,<text:s/>and<text:s/></text:span><text:span text:style-name="T279_31">research<text:s/></text:span><text:span text:style-name="T279_32">into<text:s/></text:span><text:span text:style-name="T279_33">improve</text:span><text:span text:style-name="T279_34">d</text:span><text:span text:style-name="T279_35"><text:s/></text:span><text:span text:style-name="T279_36">communication<text:s/>of<text:s/>risk</text:span><text:span text:style-name="T279_37"><text:s/>that<text:s/>enables<text:s/>better<text:s/>decision<text:s/>making</text:span><text:span text:style-name="T279_38"><text:s/>by<text:s/>response<text:s/>actors</text:span><text:span text:style-name="T279_39">.</text:span><text:span text:style-name="T279_40"><text:s/></text:span><text:span text:style-name="T279_41">Earlier<text:s/>programming<text:s/>under<text:s/></text:span><text:span text:style-name="T279_42">SHEAR<text:s/>and<text:s/>CLARE’s<text:s/></text:span><text:span text:style-name="T279_43">e.g.<text:s/>on<text:s/></text:span><text:span text:style-name="T279_44">tropical<text:s/>cyclone<text:s/>forecasting,<text:s/></text:span><text:span text:style-name="T279_45">showed</text:span><text:span text:style-name="T279_46"><text:s/>that<text:s/>a</text:span><text:span text:style-name="T279_47">ction-orientated<text:s/></text:span><text:span text:style-name="T279_48">research<text:s/></text:span><text:span text:style-name="T279_49">approaches<text:s/></text:span><text:span text:style-name="T279_50">that<text:s/>brings<text:s/>together<text:s/></text:span><text:span text:style-name="T279_51">nearly-ready</text:span><text:span text:style-name="T279_52"><text:s/></text:span><text:span text:style-name="T279_53">science</text:span><text:span text:style-name="T279_54"><text:s/></text:span><text:span text:style-name="T279_55">with<text:s/></text:span><text:span text:style-name="T279_56">practitioner<text:s/></text:span><text:span text:style-name="T279_57">needs<text:s/></text:span><text:span text:style-name="T279_58">can<text:s/></text:span><text:span text:style-name="T279_59">support<text:s/></text:span><text:span text:style-name="T279_60">development<text:s/>of<text:s/></text:span><text:span text:style-name="T279_61">novel,<text:s/>user<text:s/>centred<text:s/>and<text:s/></text:span><text:span text:style-name="T279_62">decision-relevant</text:span><text:span text:style-name="T279_63"><text:s/>tools.</text:span></text:p>
        <text:list text:style-name="LS2" xml:id="list91">
          <text:list-item>
            <text:list>
              <text:list-item>
                <text:p text:style-name="P280"><text:span text:style-name="T280_1">Health<text:s/>emergencies:<text:s/></text:span><text:span text:style-name="T280_2">The<text:s/>FCDO<text:s/>has<text:s/>strengthened<text:s/>its<text:s/>preparedness<text:s/>for<text:s/>infectious<text:s/>diseases<text:s/>since<text:s/>its<text:s/>formation<text:s/>and<text:s/>is<text:s/>making<text:s/>new<text:s/>investments<text:s/>in<text:s/>this<text:s/>area<text:s/>(for<text:s/>example,<text:s/>the<text:s/>upcoming<text:s/>Global<text:s/>Health<text:s/>Research<text:s/>team’s<text:s/>programme<text:s/>the<text:s/>Centre<text:s/>for<text:s/>Research<text:s/>for<text:s/>Infectious<text:s/>Diseases).<text:s/>SECE<text:s/>will<text:s/>support<text:s/>other<text:s/>programmes<text:s/>relating<text:s/>to<text:s/>infectious<text:s/>diseases<text:s/>(such<text:s/>as<text:s/>the<text:s/>Centre<text:s/>for<text:s/>Research<text:s/>for<text:s/>Infectious<text:s/>Diseases)<text:s/>in<text:s/>using<text:s/>and<text:s/>disseminating<text:s/>their<text:s/>work<text:s/>during<text:s/>a<text:s/>crisis.<text:s/></text:span><text:span text:style-name="T280_3">SECE<text:s/>will<text:s/>focus<text:s/>on<text:s/>other<text:s/>health<text:s/>issues<text:s/>caused<text:s/>or<text:s/>exacerbated<text:s/>by<text:s/>an<text:s/>emergency<text:s/>(including,<text:s/>but</text:span><text:span text:style-name="T280_4"><text:s/>not</text:span><text:span text:style-name="T280_5"><text:s/>limited<text:s/>to,<text:s/>impacts<text:s/>on<text:s/>clinically<text:s/>vulnerable<text:s/>groups,<text:s/>mental<text:s/>health<text:s/>and<text:s/>health<text:s/>inequalities)</text:span><text:span text:style-name="T280_6">.</text:span></text:p>
              </text:list-item>
              <text:list-item>
                <text:p text:style-name="P281"><text:span text:style-name="T281_1">C</text:span><text:span text:style-name="T281_2">onflict</text:span><text:span text:style-name="T281_3">:</text:span><text:span text:style-name="T281_4"><text:s/></text:span><text:span text:style-name="T281_5">During<text:s/>conventional<text:s/>conflicts,<text:s/>the<text:s/>FCDO’s<text:s/>HSOT,<text:s/>OCSM,<text:s/>and<text:s/>advisers<text:s/>in<text:s/>the<text:s/>conflict<text:s/>and<text:s/>humanitarian<text:s/>cadres<text:s/>provide<text:s/>significant<text:s/>in-house<text:s/>expertise.<text:s/>However,<text:s/>recent<text:s/>conflicts<text:s/>(such<text:s/>as<text:s/>in<text:s/>Israel<text:s/>and<text:s/>the<text:s/>Occupied<text:s/>Palestinian<text:s/>Territories)<text:s/>have<text:s/>shown<text:s/>the<text:s/>need<text:s/>for<text:s/>a<text:s/>mechanism<text:s/>to<text:s/>better<text:s/>evaluate<text:s/>and<text:s/>anticipate<text:s/>potential<text:s/>casualties<text:s/>of<text:s/>conflict</text:span><text:span text:style-name="T281_6"><text:s/>and<text:s/>understand<text:s/>the<text:s/>likely<text:s/>impacts<text:s/>of<text:s/>conflicts</text:span><text:span text:style-name="T281_7">.<text:s/>SECE<text:s/>could<text:s/>add<text:s/>value<text:s/>through<text:s/>the<text:s/>provision<text:s/>of<text:s/>modelling<text:s/>of<text:s/>potential<text:s/>impacts<text:s/>of<text:s/>conflict<text:s/>to<text:s/>inform<text:s/>mitigation<text:s/>measures.<text:s/>This<text:s/>may<text:s/>also<text:s/>benefit<text:s/>from<text:s/>secondment<text:s/>of<text:s/>further<text:s/>expertise<text:s/>from<text:s/>Dstl<text:s/>to<text:s/>support<text:s/>preparedness<text:s/>and<text:s/>response<text:s/>to<text:s/>conflicts.</text:span><text:span text:style-name="T281_8"><text:s/>Science<text:s/>expertise<text:s/>could<text:s/>also<text:s/>support<text:s/>FCDO<text:s/>in<text:s/>mitigating<text:s/>the<text:s/>impact<text:s/>of<text:s/>unconventional<text:s/>conflict<text:s/>on<text:s/>populations,<text:s/>including<text:s/>response<text:s/>to<text:s/>CBRN<text:s/>and<text:s/>technological<text:s/>incidents.</text:span></text:p>
              </text:list-item>
              <text:list-item>
                <text:p text:style-name="P282"><text:span text:style-name="T282_1">Non-ODA<text:s/></text:span><text:span text:style-name="T282_2">priorities:</text:span><text:span text:style-name="T282_3"><text:s/></text:span><text:span text:style-name="T282_4">Non-ODA<text:s/>funding</text:span><text:span text:style-name="T282_5"><text:s/></text:span><text:span text:style-name="T282_6">will<text:s/>be<text:s/>used<text:s/>to<text:s/>research<text:s/></text:span><text:span text:style-name="T282_7">hazards<text:s/>within<text:s/>these<text:s/>themes<text:s/></text:span><text:span text:style-name="T282_8">with<text:s/>a<text:s/>focus<text:s/>on<text:s/></text:span><text:span text:style-name="T282_9">climate<text:s/>security<text:s/>risks</text:span><text:span text:style-name="T282_10"><text:s/>and<text:s/>cascading<text:s/>impacts<text:s/>of<text:s/>hazards<text:s/>to<text:s/>the<text:s/>UK<text:s/>and<text:s/>non-ODA<text:s/>countries</text:span><text:span text:style-name="T282_11">.</text:span><text:span text:style-name="T282_12"><text:s/>Given<text:s/>similar<text:s/>skills<text:s/>and<text:s/>needs<text:s/>for<text:s/>information<text:s/>there<text:s/>are<text:s/>efficiencies<text:s/>to<text:s/>incorporating<text:s/>these<text:s/>research<text:s/></text:span><text:span text:style-name="T282_13">priorities<text:s/></text:span><text:span text:style-name="T282_14">into<text:s/>the<text:s/>same<text:s/>delivery<text:s/></text:span><text:span text:style-name="T282_15">partnerships</text:span><text:span text:style-name="T282_16">.</text:span><text:span text:style-name="T282_17"><text:s/></text:span></text:p>
              </text:list-item>
            </text:list>
          </text:list-item>
        </text:list>
        <text:p text:style-name="P283"/>
        <text:list text:style-name="LS2" xml:id="list94" text:continue-list="list1">
          <text:list-item>
            <text:p text:style-name="P284"><text:span text:style-name="T284_1">Given<text:s/>interrelationship<text:s/>of<text:s/>risk<text:s/>across<text:s/>the<text:s/>above<text:s/>hazard<text:s/>groupings,<text:s/>the<text:s/>programme<text:s/>will<text:s/>need<text:s/>to<text:s/>incentivise<text:s/></text:span><text:span text:style-name="T284_2">transdisciplinary<text:s/>research<text:s/>teams</text:span><text:span text:style-name="T284_3"><text:s/>and<text:s/>approaches<text:s/>that<text:s/>work<text:s/>across<text:s/>these<text:s/>pillars<text:s/>and<text:s/>increasingly<text:s/>incorporate<text:s/>compounding<text:s/>and<text:s/>cascading<text:s/>risk<text:s/>into<text:s/>their<text:s/>research,<text:s/>methods<text:s/>and<text:s/>tools<text:s/>to<text:s/>provide<text:s/>more<text:s/>comprehensive<text:s/>evidence<text:s/>for<text:s/>response<text:s/>decision<text:s/>making.<text:s/></text:span><text:span text:style-name="T284_4">At<text:s/>the<text:s/>heart<text:s/>of<text:s/>its<text:s/></text:span><text:span text:style-name="T284_5">approach<text:s/>will<text:s/>be<text:s/></text:span><text:span text:style-name="T284_6">multi-</text:span><text:span text:style-name="T284_7">hazard<text:s/></text:span><text:span text:style-name="T284_8">analysis</text:span><text:span text:style-name="T284_9">,<text:s/>which<text:s/>is</text:span><text:span text:style-name="T284_10"><text:s/></text:span><text:span text:style-name="T284_11">a<text:s/>set<text:s/>of<text:s/>methods<text:s/>to<text:s/>assess<text:s/>the<text:s/>risk<text:s/>and<text:s/>impacts<text:s/>of<text:s/>multiple<text:s/>hazards,<text:s/>including<text:s/>the<text:s/>compounding<text:s/>and<text:s/>cascading<text:s/>effects<text:s/>of<text:s/>hazards.</text:span></text:p>
          </text:list-item>
        </text:list>
        <text:p text:style-name="P285"/>
        <text:list text:style-name="LS2" xml:id="list95" text:continue-list="list1">
          <text:list-item>
            <text:p text:style-name="P286"><text:span text:style-name="T286_1">S</text:span><text:span text:style-name="T286_2">ocial<text:s/>and<text:s/>behavioural<text:s/>science</text:span><text:span text:style-name="T286_3"><text:s/>research<text:s/></text:span><text:span text:style-name="T286_4">is<text:s/>identified<text:s/>as<text:s/>a<text:s/>key<text:s/>component,<text:s/>with<text:s/>the<text:s/>SECE<text:s/>needing<text:s/>to<text:s/>have<text:s/>capabilities<text:s/>to<text:s/>u</text:span><text:span text:style-name="T286_5">nderstanding<text:s/>and<text:s/>produce<text:s/>evidence<text:s/>on<text:s/>the<text:s/></text:span><text:span text:style-name="T286_6">societal<text:s/>and<text:s/>behavioural<text:s/>impacts<text:s/>of<text:s/>any<text:s/>hazard</text:span><text:span text:style-name="T286_7"><text:s/>and<text:s/>potential<text:s/>response<text:s/>actions</text:span><text:span text:style-name="T286_8">.</text:span></text:p>
          </text:list-item>
        </text:list>
        <text:p text:style-name="P287"/>
        <text:list text:style-name="LS2" xml:id="list96" text:continue-list="list1">
          <text:list-item>
            <text:p text:style-name="P288"><text:span text:style-name="T288_1">Technology<text:s/>and<text:s/>data<text:s/>science<text:s/></text:span><text:span text:style-name="T288_2">will<text:s/></text:span><text:span text:style-name="T288_3">be<text:s/>a</text:span><text:span text:style-name="T288_4">n<text:s/>important<text:s/></text:span><text:span text:style-name="T288_5">underlying<text:s/>capability<text:s/></text:span><text:span text:style-name="T288_6">and<text:s/>research<text:s/>area<text:s/></text:span><text:span text:style-name="T288_7">across<text:s/>all<text:s/>them</text:span><text:span text:style-name="T288_8">es</text:span><text:span text:style-name="T288_9">,</text:span><text:span text:style-name="T288_10"><text:s/></text:span><text:span text:style-name="T288_11">to<text:s/>ensure<text:s/>the<text:s/>best<text:s/>available<text:s/>data<text:s/>science<text:s/>is<text:s/>leveraged<text:s/>for<text:s/>any<text:s/>emergency<text:s/>(for<text:s/>example,<text:s/>big<text:s/>data<text:s/>sets,<text:s/>geospatial<text:s/>data,<text:s/>artificial<text:s/>intelligence<text:s/>and<text:s/>other<text:s/>novel<text:s/>data<text:s/>sources/methods</text:span><text:span text:style-name="T288_12">,<text:s/>creating<text:s/>novel<text:s/>data<text:s/>linkages,<text:s/>and<text:s/>using<text:s/>innovative<text:s/>data<text:s/>analysis<text:s/>tools<text:s/>and<text:s/>techniques<text:s/>(such<text:s/>as<text:s/>the<text:s/>use<text:s/>of<text:s/>artificial<text:s/>intelligence<text:s/>and<text:s/>advanced<text:s/>predictive<text:s/>analytics</text:span><text:span text:style-name="T288_13">).</text:span></text:p>
          </text:list-item>
        </text:list>
        <text:p text:style-name="P289"/>
        <text:p text:style-name="P290"><draw:frame svg:x="0cm" svg:y="0cm" svg:width="18.485cm" svg:height="10.426cm" draw:style-name="FR2" text:anchor-type="as-char" draw:z-index="0"><draw:image xlink:href="Pictures/image2.png" xlink:type="simple" xlink:show="embed" xlink:actuate="onLoad"/></draw:frame></text:p>
        <text:p text:style-name="P291"><text:span text:style-name="T291_1">Figure<text:s/></text:span><text:span text:style-name="T291_2">2</text:span><text:span text:style-name="T291_3">.<text:s/></text:span><text:span text:style-name="T291_4">Summary<text:s/>of<text:s/>SECE’s<text:s/>mission,<text:s/>pillars,</text:span><text:span text:style-name="T291_5"><text:s/>hazards,</text:span><text:span text:style-name="T291_6"><text:s/></text:span><text:span text:style-name="T291_7">capabilities<text:s/></text:span><text:span text:style-name="T291_8">and<text:s/>research<text:s/>process.</text:span></text:p>
        <text:p text:style-name="P292"/>
        <text:h text:style-name="P293" text:outline-level="1"><text:span text:style-name="T293_1">Appraisal<text:s/>of<text:s/></text:span><text:span text:style-name="T293_2">D</text:span><text:span text:style-name="T293_3">elivery<text:s/></text:span><text:span text:style-name="T293_4">Options</text:span></text:h>
        <text:list text:style-name="LS2" xml:id="list97" text:continue-list="list1">
          <text:list-item>
            <text:p text:style-name="P294"><text:span text:style-name="T294_1">This<text:s/>section<text:s/>will<text:s/>cons</text:span><text:span text:style-name="T294_2">ider<text:s/>the<text:s/>options<text:s/>available<text:s/>for</text:span><text:span text:style-name="T294_3"><text:s/>the</text:span><text:span text:style-name="T294_4"><text:s/>FCDO<text:s/>i</text:span><text:span text:style-name="T294_5">n<text:s/></text:span><text:span text:style-name="T294_6">commissioning,<text:s/></text:span><text:span text:style-name="T294_7">accessing<text:s/>and<text:s/>using<text:s/></text:span><text:span text:style-name="T294_8">research</text:span><text:span text:style-name="T294_9"><text:s/>evidence,<text:s/>analysis<text:s/>and<text:s/>expertise<text:s/></text:span><text:span text:style-name="T294_10">in<text:s/>response<text:s/>to<text:s/></text:span><text:span text:style-name="T294_11">an</text:span><text:span text:style-name="T294_12"><text:s/>emergency<text:s/>or<text:s/>urgent<text:s/>priority.<text:s/>The<text:s/>section<text:s/>that<text:s/>follows<text:s/>will<text:s/></text:span><text:span text:style-name="T294_13">set<text:s/>out<text:s/>the<text:s/>proposed<text:s/>scope<text:s/>for<text:s/>the<text:s/>recommended<text:s/>option.</text:span></text:p>
          </text:list-item>
        </text:list>
        <text:p text:style-name="P295"/>
        <text:list text:style-name="LS2" xml:id="list98" text:continue-list="list1">
          <text:list-item>
            <text:p text:style-name="P296"><text:span text:style-name="T296_1">Five<text:s/>options<text:s/>are<text:s/>appraised<text:s/>to<text:s/>meet<text:s/>the<text:s/></text:span><text:span text:style-name="T296_2">research<text:s/></text:span><text:span text:style-name="T296_3">needs<text:s/>of<text:s/>FCDO<text:s/>in<text:s/></text:span><text:span text:style-name="T296_4">an</text:span><text:span text:style-name="T296_5"><text:s/>emergency,<text:s/>with<text:s/>varying<text:s/>levels<text:s/>of<text:s/>complexity<text:s/>and<text:s/>investment<text:s/>as<text:s/>discussed.<text:s/>These<text:s/>options<text:s/>are:<text:s/></text:span></text:p>
            <text:list>
              <text:list-item>
                <text:p text:style-name="P297"><text:span text:style-name="T297_1">Option<text:s/>1</text:span><text:span text:style-name="T297_2">:</text:span><text:span text:style-name="T297_3"><text:s/></text:span><text:span text:style-name="T297_4">Do<text:s/>nothing</text:span><text:span text:style-name="T297_5"><text:s/>and<text:s/></text:span><text:span text:style-name="T297_6">continue<text:s/>with<text:s/>existing<text:s/></text:span><text:span text:style-name="T297_7">structures</text:span><text:span text:style-name="T297_8">.</text:span></text:p>
              </text:list-item>
              <text:list-item>
                <text:p text:style-name="P298"><text:span text:style-name="T298_1">Option<text:s/>2</text:span><text:span text:style-name="T298_2">:</text:span><text:span text:style-name="T298_3"><text:s/></text:span><text:span text:style-name="T298_4">Enhance<text:s/>in<text:s/>house<text:s/>capability<text:s/>through<text:s/>recruitment<text:s/>to<text:s/>meet<text:s/>gaps<text:s/>in<text:s/>expertise</text:span></text:p>
              </text:list-item>
              <text:list-item>
                <text:p text:style-name="P299"><text:span text:style-name="T299_1">Option<text:s/>3</text:span><text:span text:style-name="T299_2">:<text:s/>Fully<text:s/>outsource<text:s/></text:span><text:span text:style-name="T299_3">research</text:span><text:span text:style-name="T299_4"><text:s/>needs<text:s/>to<text:s/>an<text:s/>external<text:s/>partner<text:s/>through<text:s/>an<text:s/>external<text:s/>sourcing<text:s/>procurement<text:s/></text:span></text:p>
              </text:list-item>
              <text:list-item>
                <text:p text:style-name="P300"><text:span text:style-name="T300_1">Option<text:s/>4</text:span><text:span text:style-name="T300_2">:<text:s/>Strengthen<text:s/>connections<text:s/>across<text:s/>HMG<text:s/>and<text:s/>other<text:s/>partners<text:s/>(PSREs,<text:s/>ALBs)<text:s/>to<text:s/>meet<text:s/></text:span><text:span text:style-name="T300_3">research</text:span><text:span text:style-name="T300_4"><text:s/>needs</text:span></text:p>
              </text:list-item>
              <text:list-item>
                <text:p text:style-name="P301"><text:span text:style-name="T301_1">Option<text:s/>5</text:span><text:span text:style-name="T301_2">:<text:s/>Integration<text:s/>of<text:s/>Options<text:s/>2,<text:s/>3<text:s/>and<text:s/>4<text:s/>to<text:s/>create<text:s/>a<text:s/>centre<text:s/>for<text:s/>expertise</text:span></text:p>
              </text:list-item>
            </text:list>
          </text:list-item>
        </text:list>
        <text:p text:style-name="P302"/>
        <text:list text:style-name="LS2" xml:id="list104" text:continue-list="list1">
          <text:list-item>
            <text:p text:style-name="P303"><text:span text:style-name="T303_1">All<text:s/>options<text:s/>will<text:s/>be<text:s/>appraised<text:s/>against<text:s/>the<text:s/>following<text:s/>criteria:</text:span></text:p>
            <text:list>
              <text:list-item>
                <text:list>
                  <text:list-item>
                    <text:p text:style-name="P304"><text:span text:style-name="T304_1">Improves</text:span><text:span text:style-name="T304_2"><text:s/>effectiveness<text:s/>of<text:s/></text:span><text:span text:style-name="T304_3">FCDO’s<text:s/></text:span><text:span text:style-name="T304_4">emergency</text:span><text:span text:style-name="T304_5"><text:s/>response<text:s/></text:span><text:span text:style-name="T304_6">(by<text:s/>reducing<text:s/>mortality<text:s/>and<text:s/>human<text:s/>suffering).</text:span><text:span text:style-name="T304_7"><text:s/>This</text:span><text:span text:style-name="T304_8"><text:s/></text:span><text:span text:style-name="T304_9">relates<text:s/>to<text:s/>the<text:s/>programme’s<text:s/>main<text:s/>desired<text:s/>impact<text:s/>and,<text:s/>therefore,</text:span><text:span text:style-name="T304_10"><text:s/>it<text:s/>is</text:span><text:span text:style-name="T304_11"><text:s/></text:span><text:span text:style-name="T304_12">essential<text:s/>to<text:s/>appraise<text:s/>options<text:s/>against<text:s/>this<text:s/>criteri</text:span><text:span text:style-name="T304_13">on</text:span><text:span text:style-name="T304_14">.</text:span><text:span text:style-name="T304_15"><text:s/>This<text:s/>is<text:s/>a<text:s/>measure<text:s/>of<text:s/></text:span><text:span text:style-name="T304_16">effectiveness</text:span><text:span text:style-name="T304_17">.</text:span></text:p>
                  </text:list-item>
                  <text:list-item>
                    <text:p text:style-name="P305"><text:span text:style-name="T305_1">Enable</text:span><text:span text:style-name="T305_2">s</text:span><text:span text:style-name="T305_3"><text:s/>flex<text:s/></text:span><text:span text:style-name="T305_4">to<text:s/>a<text:s/>wide<text:s/>range<text:s/>of<text:s/>emergencies,<text:s/>regardless<text:s/>of<text:s/>type<text:s/>or<text:s/>location<text:s/>and<text:s/></text:span><text:span text:style-name="T305_5">those</text:span><text:span text:style-name="T305_6"><text:s/>requiring<text:s/>multi-disciplinary<text:s/>expertise</text:span><text:span text:style-name="T305_7">.<text:s/>To<text:s/>meet<text:s/>the<text:s/>need<text:s/>of<text:s/>a<text:s/>‘one-stop<text:s/>shop’,<text:s/>any<text:s/>design<text:s/>option<text:s/>will<text:s/>need<text:s/>to<text:s/>be<text:s/>flexible<text:s/>and<text:s/>able<text:s/>to<text:s/>offer<text:s/>support<text:s/>in<text:s/>a<text:s/>range<text:s/>of<text:s/>disciplines,<text:s/>across<text:s/>the<text:s/>breadth<text:s/>of<text:s/>geographies<text:s/>and<text:s/></text:span><text:span text:style-name="T305_8">emergency<text:s/>types</text:span><text:span text:style-name="T305_9">.<text:s/>Therefore,<text:s/>flexibility<text:s/>is<text:s/>an<text:s/>essential<text:s/>criterion<text:s/>for<text:s/>appraising<text:s/>design<text:s/>options.<text:s/>This<text:s/>is<text:s/>a<text:s/>measure<text:s/>of<text:s/></text:span><text:span text:style-name="T305_10">effectiveness</text:span><text:span text:style-name="T305_11">.</text:span></text:p>
                  </text:list-item>
                  <text:list-item>
                    <text:p text:style-name="P306"><text:span text:style-name="T306_1">Fosters<text:s/>innovation</text:span><text:span text:style-name="T306_2"><text:s/>through</text:span><text:span text:style-name="T306_3"><text:s/></text:span><text:span text:style-name="T306_4">research<text:s/></text:span><text:span text:style-name="T306_5">to<text:s/>produce<text:s/></text:span><text:span text:style-name="T306_6">new<text:s/>evidence<text:s/>and<text:s/></text:span><text:span text:style-name="T306_7">forms<text:s/>of<text:s/></text:span><text:span text:style-name="T306_8">analysis.</text:span><text:span text:style-name="T306_9"><text:s/>As<text:s/>this<text:s/>is<text:s/>a<text:s/>new<text:s/>programme,<text:s/>a<text:s/>highly<text:s/>desirable<text:s/>factor<text:s/>for<text:s/>any<text:s/>design<text:s/>is<text:s/>the<text:s/>ability<text:s/>to<text:s/>research<text:s/>and<text:s/>innovate<text:s/></text:span><text:span text:style-name="T306_10">to<text:s/>find<text:s/>the<text:s/>best<text:s/>ways<text:s/>of<text:s/>providing<text:s/></text:span><text:span text:style-name="T306_11">improved<text:s/>hazard<text:s/>prediction<text:s/>and<text:s/>assessment<text:s/></text:span><text:span text:style-name="T306_12">and<text:s/></text:span><text:span text:style-name="T306_13">emergency<text:s/>scientific<text:s/>input</text:span><text:span text:style-name="T306_14">,<text:s/>including<text:s/>through<text:s/>transdisciplinary<text:s/></text:span><text:span text:style-name="T306_15">research<text:s/>partnerships<text:s/></text:span><text:span text:style-name="T306_16">that<text:s/></text:span><text:span text:style-name="T306_17">can<text:s/></text:span><text:span text:style-name="T306_18">respond<text:s/>to<text:s/>multi-hazard</text:span><text:span text:style-name="T306_19"><text:s/>risk</text:span><text:span text:style-name="T306_20">.<text:s/>This<text:s/>flexibility<text:s/>and<text:s/>agility<text:s/></text:span><text:span text:style-name="T306_21">is</text:span><text:span text:style-name="T306_22"><text:s/>core<text:s/>to<text:s/>the<text:s/>approach<text:s/>for<text:s/>this<text:s/>programme<text:s/>and,<text:s/>therefore,<text:s/>all<text:s/>options<text:s/>will<text:s/>be<text:s/>appraised<text:s/>against<text:s/>this<text:s/>criterion.</text:span><text:span text:style-name="T306_23"><text:s/>This<text:s/>is<text:s/>a<text:s/>measure<text:s/>of<text:s/></text:span><text:span text:style-name="T306_24">effectiveness</text:span><text:span text:style-name="T306_25">.</text:span></text:p>
                  </text:list-item>
                  <text:list-item>
                    <text:p text:style-name="P307"><text:span text:style-name="T307_1">Commissions<text:s/>external<text:s/>research,<text:s/>including<text:s/>rapidly,<text:s/>and<text:s/>draws<text:s/>in<text:s/></text:span><text:span text:style-name="T307_2">research<text:s/></text:span><text:span text:style-name="T307_3">expertise<text:s/>from<text:s/>non-HMG<text:s/>sources</text:span><text:span text:style-name="T307_4">.<text:s/></text:span><text:span text:style-name="T307_5">This<text:s/>programme<text:s/>aims<text:s/>to<text:s/>pro</text:span><text:span text:style-name="T307_6">duce<text:s/>the<text:s/>most<text:s/>relevant<text:s/>and<text:s/>highest<text:s/>quality<text:s/>expert<text:s/>evidence<text:s/>and<text:s/>advice<text:s/></text:span><text:span text:style-name="T307_7">in<text:s/>a<text:s/>crisis</text:span><text:span text:style-name="T307_8">.<text:s/></text:span><text:span text:style-name="T307_9">Universities<text:s/>and<text:s/>research<text:s/></text:span><text:span text:style-name="T307_10">organisations<text:s/>are<text:s/>home<text:s/>to<text:s/>leading<text:s/>experts<text:s/></text:span><text:span text:style-name="T307_11">across<text:s/>emergency<text:s/>hazards,<text:s/>producing<text:s/>new<text:s/>research<text:s/>into<text:s/>hazards<text:s/>and<text:s/>their<text:s/>impacts.<text:s/>This<text:s/>programme<text:s/>aims<text:s/>to<text:s/>draw<text:s/>this<text:s/></text:span><text:span text:style-name="T307_12">expertise<text:s/>and<text:s/>research<text:s/>capability<text:s/>into<text:s/>delivery<text:s/>–<text:s/>to<text:s/>generate<text:s/>trusted,<text:s/></text:span><text:span text:style-name="T307_13">high<text:s/>quality,<text:s/></text:span><text:span text:style-name="T307_14">expert<text:s/>produced<text:s/>evidence<text:s/></text:span><text:span text:style-name="T307_15">into<text:s/>new<text:s/>hazard<text:s/>forecasting<text:s/></text:span><text:span text:style-name="T307_16">and<text:s/>modelling<text:s/>approaches<text:s/>and<text:s/>rapid<text:s/>research<text:s/>during<text:s/>crises</text:span><text:span text:style-name="T307_17">.<text:s/>It<text:s/>needs<text:s/>to<text:s/>ensure<text:s/>research<text:s/>and<text:s/>evidence<text:s/>generated<text:s/>can<text:s/>also<text:s/>be<text:s/></text:span><text:span text:style-name="T307_18">peer<text:s/>reviewed</text:span><text:span text:style-name="T307_19"><text:s/>to<text:s/>share<text:s/>learnings<text:s/>to<text:s/>support<text:s/>longer<text:s/>term<text:s/>action<text:s/>beyond<text:s/>the<text:s/>immediate<text:s/>crisis</text:span><text:span text:style-name="T307_20">.</text:span><text:span text:style-name="T307_21"><text:s/></text:span><text:span text:style-name="T307_22">Therefore,<text:s/>options<text:s/>will<text:s/>be<text:s/>appraised<text:s/>against<text:s/>the<text:s/>criterion<text:s/>of<text:s/>commissioning<text:s/>external<text:s/>research<text:s/>and<text:s/>bringing<text:s/>in<text:s/>expertise<text:s/>from<text:s/>non-HMG<text:s/>sources.<text:s/>This<text:s/>is<text:s/>a<text:s/>measure<text:s/>of<text:s/></text:span><text:span text:style-name="T307_23">efficiency</text:span><text:span text:style-name="T307_24">.</text:span></text:p>
                  </text:list-item>
                  <text:list-item>
                    <text:p text:style-name="P308"><text:span text:style-name="T308_1">Improves<text:s/>access<text:s/>to<text:s/>x-HMG<text:s/></text:span><text:span text:style-name="T308_2">research<text:s/>and<text:s/></text:span><text:span text:style-name="T308_3">analysis<text:s/>in<text:s/>an<text:s/>emergency</text:span><text:span text:style-name="T308_4"><text:s/>and<text:s/>draws<text:s/>in<text:s/>expertise<text:s/>from<text:s/>OGDs.<text:s/></text:span><text:span text:style-name="T308_5">T</text:span><text:span text:style-name="T308_6">here<text:s/>is<text:s/>a<text:s/>wide<text:s/>range<text:s/>of<text:s/>knowledge</text:span><text:span text:style-name="T308_7">,<text:s/>research</text:span><text:span text:style-name="T308_8"><text:s/>capability<text:s/>and<text:s/>expertise,</text:span><text:span text:style-name="T308_9"><text:s/></text:span><text:span text:style-name="T308_10">within<text:s/>HMG<text:s/>that<text:s/>the<text:s/>FCDO<text:s/>does<text:s/>not<text:s/>currently<text:s/>have<text:s/>consistent<text:s/>access<text:s/>to.<text:s/>To<text:s/>provide<text:s/>the<text:s/>highest<text:s/>quality<text:s/></text:span><text:span text:style-name="T308_11">evidence</text:span><text:span text:style-name="T308_12">,<text:s/>analysis<text:s/>and<text:s/>expertise<text:s/>in<text:s/>a<text:s/>crisis,<text:s/>this<text:s/>wealth<text:s/>of<text:s/>knowledge<text:s/>must<text:s/>be<text:s/>brought<text:s/>in.<text:s/>Therefore,<text:s/>options<text:s/>will<text:s/>be<text:s/>appraised<text:s/>against<text:s/>the<text:s/>criterion<text:s/>of<text:s/>improving<text:s/>access<text:s/>to<text:s/>x-HMG<text:s/>sources<text:s/>of<text:s/>evidence<text:s/>and<text:s/>analysis.<text:s/>This<text:s/>is<text:s/>a<text:s/>measure<text:s/>of<text:s/></text:span><text:span text:style-name="T308_13">efficiency</text:span><text:span text:style-name="T308_14">.</text:span></text:p>
                  </text:list-item>
                  <text:list-item>
                    <text:p text:style-name="P309"><text:span text:style-name="T309_1">Integrates<text:s/>into<text:s/>current<text:s/>FCDO</text:span><text:span text:style-name="T309_2"><text:s/>crisis<text:s/>and<text:s/>humanitarian<text:s/></text:span><text:span text:style-name="T309_3">response</text:span><text:span text:style-name="T309_4"><text:s/>structures</text:span><text:span text:style-name="T309_5">,<text:s/></text:span><text:span text:style-name="T309_6">for<text:s/>consistent<text:s/>provision<text:s/>of<text:s/>high-quality<text:s/></text:span><text:span text:style-name="T309_7">evidence<text:s/>and<text:s/></text:span><text:span text:style-name="T309_8">science<text:s/>advice</text:span><text:span text:style-name="T309_9">,</text:span><text:span text:style-name="T309_10"><text:s/>and<text:s/></text:span><text:span text:style-name="T309_11">able<text:s/>to<text:s/></text:span><text:span text:style-name="T309_12">responds<text:s/>easily<text:s/>across<text:s/>all<text:s/>classification<text:s/>levels</text:span><text:span text:style-name="T309_13">.</text:span><text:span text:style-name="T309_14"><text:s/></text:span><text:span text:style-name="T309_15">SECE<text:s/>will<text:s/>need<text:s/>to<text:s/>have<text:s/>sufficient<text:s/>expertise<text:s/>to<text:s/>pre-empt</text:span><text:span text:style-name="T309_16"><text:s/></text:span><text:span text:style-name="T309_17">evidence<text:s/>needs<text:s/></text:span><text:span text:style-name="T309_18">in<text:s/></text:span><text:span text:style-name="T309_19">evolving<text:s/>emergencies,<text:s/></text:span><text:span text:style-name="T309_20">commission<text:s/>high<text:s/>quality<text:s/></text:span><text:span text:style-name="T309_21">research<text:s/>to<text:s/>respond<text:s/>to<text:s/>those<text:s/>needs,<text:s/></text:span><text:span text:style-name="T309_22">and<text:s/></text:span><text:span text:style-name="T309_23">then<text:s/></text:span><text:span text:style-name="T309_24">provide<text:s/>the<text:s/>evidence<text:s/>generated<text:s/>in<text:s/>digestible<text:s/>formats<text:s/>for<text:s/>easy<text:s/>use<text:s/>by<text:s/>response<text:s/>actors<text:s/>(FCDO<text:s/>response<text:s/>leads<text:s/>and<text:s/>their<text:s/></text:span><text:span text:style-name="T309_25">partners).<text:s/></text:span><text:span text:style-name="T309_26">The<text:s/></text:span><text:span text:style-name="T309_27">FCDO<text:s/>has<text:s/></text:span><text:span text:style-name="T309_28">well-established<text:s/>crisis<text:s/>structures<text:s/>(for<text:s/>example,<text:s/>through<text:s/>the<text:s/>Crisis<text:s/>Management<text:s/>Department<text:s/>and<text:s/>the<text:s/>Humanitarian<text:s/>Response<text:s/>Group).<text:s/>For<text:s/>a<text:s/>programme<text:s/>to<text:s/>be<text:s/>successful,<text:s/>it<text:s/>should</text:span><text:span text:style-name="T309_29"><text:s/>align<text:s/>with<text:s/>these<text:s/>structures.<text:s/></text:span><text:span text:style-name="T309_30">To<text:s/>meet<text:s/>the<text:s/>pace<text:s/>and<text:s/>needs<text:s/>of<text:s/>staff<text:s/>in<text:s/>crisis<text:s/>conditions<text:s/>this<text:s/>will<text:s/>include<text:s/>expert<text:s/>briefings<text:s/>on<text:s/>the<text:s/>evidence<text:s/>generated.<text:s/></text:span><text:span text:style-name="T309_31">In<text:s/>addition,<text:s/></text:span><text:span text:style-name="T309_32">emergencies<text:s/></text:span><text:span text:style-name="T309_33">may<text:s/>be<text:s/></text:span><text:span text:style-name="T309_34">managed<text:s/>at<text:s/>any<text:s/>classification<text:s/></text:span><text:span text:style-name="T309_35">level</text:span><text:span text:style-name="T309_36"><text:s/>and<text:s/>it<text:s/>is<text:s/>essential<text:s/>that<text:s/>the<text:s/>programme<text:s/>can<text:s/>supply<text:s/>evidence,<text:s/>analysis<text:s/>and<text:s/></text:span><text:span text:style-name="T309_37">expertise<text:s/>at<text:s/>all<text:s/>these<text:s/>lev</text:span><text:span text:style-name="T309_38">els.<text:s/></text:span><text:span text:style-name="T309_39">This<text:s/>is<text:s/>a<text:s/>measure<text:s/>of<text:s/></text:span><text:span text:style-name="T309_40">efficiency</text:span><text:span text:style-name="T309_41">.</text:span></text:p>
                  </text:list-item>
                  <text:list-item>
                    <text:p text:style-name="P310"><text:span text:style-name="T310_1">Low<text:s/>administrative<text:s/>burden,<text:s/>allowing<text:s/>for<text:s/>consistent<text:s/>provision<text:s/>of<text:s/>high-quality<text:s/>science<text:s/>advice</text:span><text:span text:style-name="T310_2">.<text:s/>With<text:s/>the<text:s/>predicted<text:s/>rise<text:s/>in<text:s/>emergencies<text:s/>(explored<text:s/>in<text:s/>the<text:s/>strategic<text:s/>case),<text:s/>an<text:s/>outstanding<text:s/>risk<text:s/>is<text:s/>that<text:s/>FCDO<text:s/>staff<text:s/>will<text:s/>be<text:s/>overwhelmed<text:s/>by<text:s/>demand.<text:s/>Any<text:s/>programme<text:s/>introduced<text:s/>should<text:s/>aim<text:s/>to<text:s/>reduce<text:s/>the<text:s/>burden<text:s/>on<text:s/>staff<text:s/>and<text:s/>systems,<text:s/>not<text:s/>add<text:s/>to<text:s/>it.<text:s/>Therefore,<text:s/>it<text:s/>is<text:s/>essential<text:s/>to<text:s/>assess<text:s/>options<text:s/>against<text:s/>this<text:s/>criterion</text:span><text:span text:style-name="T310_3">.</text:span><text:span text:style-name="T310_4"><text:s/>This<text:s/>is<text:s/>a<text:s/>measure<text:s/>of<text:s/></text:span><text:span text:style-name="T310_5">efficiency</text:span><text:span text:style-name="T310_6">.</text:span></text:p>
                  </text:list-item>
                  <text:list-item>
                    <text:p text:style-name="P311"><text:span text:style-name="T311_1">Provides<text:s/>a<text:s/>‘one-stop<text:s/>shop’<text:s/>with<text:s/>a<text:s/>streamlined<text:s/>science<text:s/>advice<text:s/>offer<text:s/>during<text:s/>an<text:s/>emergency</text:span><text:span text:style-name="T311_2">.<text:s/>Creating<text:s/>a<text:s/>shopfront<text:s/>for<text:s/>internal<text:s/>FCDO<text:s/>stakeholders<text:s/>is<text:s/>one<text:s/>of<text:s/>the<text:s/>most<text:s/>important<text:s/>outputs<text:s/>from<text:s/>this<text:s/>programme<text:s/>that<text:s/>is<text:s/>likely<text:s/>to<text:s/>lead<text:s/>to<text:s/>improved<text:s/>outcomes<text:s/>and<text:s/>the<text:s/>desired<text:s/>impacts.<text:s/>Therefore,<text:s/>all<text:s/>options<text:s/>will<text:s/>be<text:s/>appraised<text:s/>against<text:s/>this<text:s/>criterion.<text:s/>This<text:s/>is<text:s/>a<text:s/>measure<text:s/>of<text:s/></text:span><text:span text:style-name="T311_3">efficiency</text:span><text:span text:style-name="T311_4">.</text:span></text:p>
                  </text:list-item>
                  <text:list-item>
                    <text:p text:style-name="P312"><text:span text:style-name="T312_1">Offers<text:s/>value<text:s/>for<text:s/>money</text:span><text:span text:style-name="T312_2">.</text:span><text:span text:style-name="T312_3"><text:s/>The<text:s/>programme<text:s/>must<text:s/>offer<text:s/>value<text:s/>for<text:s/>money</text:span><text:span text:style-name="T312_4"><text:s/>to<text:s/>maximise<text:s/>impact<text:s/>and<text:s/>meet<text:s/>the<text:s/>requirement<text:s/>of<text:s/>its<text:s/>funding.<text:s/>Therefore,<text:s/>all<text:s/>options<text:s/>will<text:s/>be<text:s/>appraised<text:s/>against<text:s/>value<text:s/>for<text:s/>money<text:s/>as<text:s/>a<text:s/>criterion.</text:span><text:span text:style-name="T312_5"><text:s/>This<text:s/>is<text:s/>a<text:s/>measure<text:s/>of<text:s/></text:span><text:span text:style-name="T312_6">economy</text:span><text:span text:style-name="T312_7">.</text:span></text:p>
                  </text:list-item>
                </text:list>
              </text:list-item>
            </text:list>
          </text:list-item>
        </text:list>
        <text:p text:style-name="P313"><text:bookmark-start text:name="_Hlk171503176"/></text:p>
        <text:list text:style-name="LS2" xml:id="list114" text:continue-list="list1">
          <text:list-item>
            <text:p text:style-name="P314"><text:span text:style-name="T314_1">Each<text:s/></text:span><text:span text:style-name="T314_2">of<text:s/>these<text:s/></text:span><text:span text:style-name="T314_3">criteria<text:s/>is<text:s/>scored<text:s/>from<text:s/>0–3<text:s/>points<text:s/></text:span><text:span text:style-name="T314_4">with<text:s/>0<text:s/>representing<text:s/>no<text:s/></text:span><text:span text:style-name="T314_5">additional<text:s/>achievement,<text:s/>1<text:s/>minimal<text:s/>additional<text:s/>achievement,<text:s/>2<text:s/></text:span><text:span text:style-name="T314_6">partial<text:s/>additional<text:s/>achievement<text:s/>and<text:s/>3<text:s/>significant<text:s/>additional<text:s/>achievement.<text:s/></text:span><text:span text:style-name="T314_7">S</text:span><text:span text:style-name="T314_8">core</text:span><text:span text:style-name="T314_9">s<text:s/>for<text:s/>each<text:s/>criterion<text:s/>against<text:s/>each<text:s/>option<text:s/>were<text:s/>agreed<text:s/></text:span><text:span text:style-name="T314_10">by<text:s/>consensus<text:s/></text:span><text:span text:style-name="T314_11">after<text:s/>independent</text:span><text:span text:style-name="T314_12"><text:s/>scoring<text:s/>b</text:span><text:span text:style-name="T314_13">y<text:s/></text:span><text:span text:style-name="T314_14">one<text:s/>colleague<text:s/>within<text:s/>CSA<text:s/>Science<text:s/>Cell<text:s/>and<text:s/>two<text:s/>sciences<text:s/>colleagues<text:s/>outside<text:s/>of<text:s/>RED<text:s/></text:span><text:span text:style-name="T314_15">(</text:span><text:span text:style-name="T314_16">with<text:s/>expertise<text:s/>in<text:s/>science<text:s/></text:span><text:span text:style-name="T314_17">advice<text:s/></text:span><text:span text:style-name="T314_18">and<text:s/>programming</text:span><text:span text:style-name="T314_19">)</text:span><text:span text:style-name="T314_20">,<text:s/>with<text:s/></text:span><text:span text:style-name="T314_21">the<text:s/></text:span><text:span text:style-name="T314_22">final<text:s/></text:span><text:span text:style-name="T314_23">score</text:span><text:span text:style-name="T314_24">s</text:span><text:span text:style-name="T314_25"><text:s/></text:span><text:span text:style-name="T314_26">reviewed</text:span><text:span text:style-name="T314_27"><text:s/>by<text:s/>the<text:s/>d</text:span><text:span text:style-name="T314_28">eputy<text:s/></text:span><text:span text:style-name="T314_29">CSA</text:span><text:span text:style-name="T314_30"><text:s/>(</text:span><text:span text:style-name="T314_31">dCSA</text:span><text:span text:style-name="T314_32">)</text:span><text:span text:style-name="T314_33">.</text:span></text:p>
          </text:list-item>
        </text:list>
        <text:p text:style-name="P315"/>
        <text:list text:style-name="LS2" xml:id="list115" text:continue-list="list1">
          <text:list-item>
            <text:p text:style-name="P316"><text:bookmark-end text:name="_Hlk171503176"/><text:span text:style-name="T316_1">Given<text:s/>the<text:s/>differential<text:s/>impact<text:s/>of<text:s/>crises,<text:s/></text:span><text:span text:style-name="T316_2">p</text:span><text:span text:style-name="T316_3">rogramme</text:span><text:span text:style-name="T316_4">s</text:span><text:span text:style-name="T316_5"><text:s/>in<text:s/>this<text:s/>area<text:s/></text:span><text:span text:style-name="T316_6">should<text:s/>also<text:s/></text:span><text:span text:style-name="T316_7">ensure<text:s/>equity<text:s/>is<text:s/>considered<text:s/>in<text:s/>how<text:s/>work<text:s/>is<text:s/>produced,<text:s/>delivered<text:s/>and<text:s/>used.<text:s/></text:span><text:span text:style-name="T316_8">A<text:s/>measure<text:s/>of<text:s/>equity<text:s/>is<text:s/>not<text:s/>included<text:s/>in<text:s/>the<text:s/>options<text:s/>appraisal<text:s/>because<text:s/>each<text:s/>option<text:s/></text:span><text:span text:style-name="T316_9">could<text:s/>deliver<text:s/>equity<text:s/>in<text:s/>various<text:s/>ways<text:s/>(including<text:s/>d</text:span><text:span text:style-name="T316_10">isaggregating<text:s/>data<text:s/>where<text:s/>possible,<text:s/>including<text:s/>relevant<text:s/>equality<text:s/>assessments<text:s/>in<text:s/>products<text:s/>or<text:s/>creating<text:s/>specific<text:s/>products<text:s/>aimed<text:s/>at<text:s/>enhancing<text:s/>equity<text:s/>in<text:s/>an<text:s/>emergency</text:span><text:span text:style-name="T316_11">)</text:span><text:span text:style-name="T316_12">.</text:span><text:span text:style-name="T316_13"><text:s/>This<text:s/>makes<text:s/>comparison<text:s/>between<text:s/>options<text:s/></text:span><text:span text:style-name="T316_14">extremely<text:s/>difficult.<text:s/>Therefore,<text:s/>equity<text:s/>will<text:s/>be<text:s/>included<text:s/>as<text:s/>part<text:s/>of<text:s/>the<text:s/>recommended<text:s/>option’s</text:span><text:span text:style-name="T316_15"><text:s/>value<text:s/>for<text:s/>money<text:s/>assessment<text:s/>and<text:s/>its</text:span><text:span text:style-name="T316_16"><text:s/></text:span><text:span text:style-name="T316_17">monitoring<text:s/>and<text:s/>evaluation<text:s/>but<text:s/>not<text:s/>as<text:s/></text:span><text:span text:style-name="T316_18">a<text:s/>point<text:s/>of<text:s/>comparison<text:s/>between<text:s/>different<text:s/>option</text:span><text:span text:style-name="T316_19">.</text:span></text:p>
          </text:list-item>
        </text:list>
        <text:p text:style-name="P317"/>
        <text:p text:style-name="P318"><text:span text:style-name="T318_1">Option<text:s/>1:<text:s/></text:span><text:span text:style-name="T318_2">D</text:span><text:span text:style-name="T318_3">o<text:s/>nothing</text:span></text:p>
        <text:list text:style-name="LS2" xml:id="list116" text:continue-list="list1">
          <text:list-item>
            <text:p text:style-name="P319"><text:span text:style-name="T319_1">Existing<text:s/>crisis<text:s/>response<text:s/>structures<text:s/>within<text:s/></text:span><text:span text:style-name="T319_2">the<text:s/></text:span><text:span text:style-name="T319_3">FCDO</text:span><text:span text:style-name="T319_4"><text:s/></text:span><text:span text:style-name="T319_5">do<text:s/>not<text:s/></text:span><text:span text:style-name="T319_6">consistently<text:s/></text:span><text:span text:style-name="T319_7">include<text:s/></text:span><text:span text:style-name="T319_8">science</text:span><text:span text:style-name="T319_9"><text:s/>or<text:s/>commission<text:s/>research</text:span><text:span text:style-name="T319_10">.</text:span><text:span text:style-name="T319_11"><text:note text:note-class="footnote"><text:note-citation/><text:note-body><text:p text:style-name="P320"><text:span text:style-name="T320_1"><text:s/>FCDO<text:s/>(</text:span><text:span text:style-name="T320_2">2023).<text:s/></text:span><text:span text:style-name="T320_3"><text:a xlink:type="simple" xlink:href="https://fcogovuk.sharepoint.com/sites/intranet-policy-and-guidance/SitePages/uk-structures-in-a-crisis-response-response.aspx#contents"><text:span text:style-name="T320_4">UK<text:s/>structures<text:s/>in<text:s/>a<text:s/>crisis<text:s/>response</text:span></text:a></text:span><text:span text:style-name="T320_5">.</text:span></text:p></text:note-body></text:note></text:span><text:span text:style-name="T320_6"><text:s/></text:span><text:span text:style-name="T320_7">Whil</text:span><text:span text:style-name="T320_8">e</text:span><text:span text:style-name="T320_9"><text:s/>the<text:s/>need<text:s/>for<text:s/></text:span><text:span text:style-name="T320_10">engaging<text:s/>the<text:s/>scientific<text:s/>community<text:s/>as<text:s/>a<text:s/>partner<text:s/>in<text:s/>a<text:s/>response</text:span><text:span text:style-name="T320_11"><text:s/>is<text:s/>acknowledged,<text:s/></text:span><text:span text:style-name="T320_12">there<text:s/>is<text:s/>no<text:s/></text:span><text:span text:style-name="T320_13">specific<text:s/>mechanism<text:s/>for<text:s/></text:span><text:span text:style-name="T320_14">accessing<text:s/></text:span><text:span text:style-name="T320_15">research</text:span><text:span text:style-name="T320_16"><text:s/>evidence,<text:s/>analysis<text:s/>and<text:s/>expertise,<text:s/>making<text:s/>its<text:s/>inclusion<text:s/>somewhat<text:s/></text:span><text:span text:style-name="T320_17">ad<text:s/>hoc</text:span><text:span text:style-name="T320_18">.</text:span><text:span text:style-name="T320_19"><text:note text:note-class="footnote"><text:note-citation/><text:note-body><text:p text:style-name="P321"><text:span text:style-name="T321_1"><text:s/>Observed<text:s/>during<text:s/>February<text:s/>2024<text:s/>preparedness<text:s/>scenario<text:s/>Exercise<text:s/>Cedar.</text:span></text:p></text:note-body></text:note></text:span><text:span text:style-name="T321_2"><text:s/></text:span><text:span text:style-name="T321_3">Whil</text:span><text:span text:style-name="T321_4">e</text:span><text:span text:style-name="T321_5"><text:s/></text:span><text:span text:style-name="T321_6">the<text:s/></text:span><text:span text:style-name="T321_7">FCDO<text:s/>carries<text:s/>signific</text:span><text:span text:style-name="T321_8">ant</text:span><text:span text:style-name="T321_9"><text:s/>humanitarian<text:s/>capacity<text:s/></text:span><text:span text:style-name="T321_10">in<text:s/>the<text:s/>H</text:span><text:span text:style-name="T321_11">umanitarian<text:s/>Response<text:s/>Group</text:span><text:span text:style-name="T321_12">,<text:s/></text:span><text:span text:style-name="T321_13">other<text:s/></text:span><text:span text:style-name="T321_14">expertise<text:s/>can<text:s/>be<text:s/></text:span><text:span text:style-name="T321_15">provided<text:s/>by<text:s/></text:span><text:span text:style-name="T321_16">research<text:s/>analys</text:span><text:span text:style-name="T321_17">ts<text:s/>and<text:s/>(through<text:s/>10%<text:s/>requests<text:s/>for<text:s/>support)<text:s/></text:span><text:span text:style-name="T321_18">advis</text:span><text:span text:style-name="T321_19">e</text:span><text:span text:style-name="T321_20">rs</text:span><text:span text:style-name="T321_21">.<text:s/>Access<text:s/>to<text:s/></text:span><text:span text:style-name="T321_22">support<text:s/></text:span><text:span text:style-name="T321_23">from<text:s/>other<text:s/>bodies<text:s/>rel</text:span><text:span text:style-name="T321_24">ies</text:span><text:span text:style-name="T321_25"><text:s/>on<text:s/>informal<text:s/>requests</text:span><text:span text:style-name="T321_26">,<text:s/>that<text:s/>are<text:s/>not<text:s/>always<text:s/>able<text:s/>to<text:s/>be<text:s/>met.<text:s/></text:span><text:span text:style-name="T321_27">E</text:span><text:span text:style-name="T321_28">mbedded<text:s/>secondee</text:span><text:span text:style-name="T321_29">s</text:span><text:span text:style-name="T321_30"><text:s/>from<text:s/>the<text:s/>Met<text:s/>Office<text:s/>support<text:s/>natural<text:s/>hazard<text:s/>event</text:span><text:span text:style-name="T321_31"><text:s/>preparedness<text:s/>and<text:s/>response</text:span><text:span text:style-name="T321_32">,<text:s/>but<text:s/>other<text:s/>links<text:s/>are<text:s/>more<text:s/></text:span><text:span text:style-name="T321_33">ad<text:s/>ho</text:span><text:span text:style-name="T321_34">c</text:span><text:span text:style-name="T321_35">.<text:s/></text:span><text:span text:style-name="T321_36"><text:s/></text:span><text:span text:style-name="T321_37">An<text:s/>independent<text:s/>evaluation<text:s/>of<text:s/>the<text:s/>HEROS<text:s/>programme,<text:s/>which<text:s/>supports<text:s/>the<text:s/>FCDO<text:s/></text:span><text:span text:style-name="T321_38">in<text:s/></text:span><text:span text:style-name="T321_39">respond</text:span><text:span text:style-name="T321_40">ing</text:span><text:span text:style-name="T321_41"><text:s/>to<text:s/>humanitarian<text:s/>crises,<text:s/></text:span><text:span text:style-name="T321_42">emphasise</text:span><text:span text:style-name="T321_43">d</text:span><text:span text:style-name="T321_44"><text:s/>the<text:s/></text:span><text:span text:style-name="T321_45">need<text:s/>for<text:s/>a<text:s/>greater<text:s/>use<text:s/>of<text:s/>science<text:s/>in<text:s/>responses.</text:span><text:span text:style-name="T321_46"><text:note text:note-class="footnote"><text:note-citation/><text:note-body><text:p text:style-name="P322"><text:span text:style-name="T322_1"><text:s/>Integrity<text:s/>(2023).<text:s/></text:span><text:span text:style-name="T322_2"><text:a xlink:type="simple" xlink:href="https://devtracker.fcdo.gov.uk/projects/GB-1-205176/documents"><text:span text:style-name="T322_3">Independent<text:s/>evaluation<text:s/>of<text:s/>the<text:s/>humanitarian<text:s/>emergency<text:s/>operations<text:s/>and<text:s/>stabilisation<text:s/>(HSOT)<text:s/>programme:<text:s/>summative<text:s/>evaluation<text:s/>report</text:span></text:a></text:span><text:span text:style-name="T322_4">.</text:span></text:p></text:note-body></text:note></text:span></text:p>
          </text:list-item>
        </text:list>
        <text:p text:style-name="P323"/>
        <table:table table:style-name="Table5">
          <table:table-column table:style-name="Column10"/>
          <table:table-column table:style-name="Column11"/>
          <table:table-row table:style-name="Row30">
            <table:table-cell table:style-name="Cell66">
              <text:p text:style-name="P324"><text:span text:style-name="T324_1">Advantages</text:span></text:p>
            </table:table-cell>
            <table:table-cell table:style-name="Cell67">
              <text:p text:style-name="P325"><text:span text:style-name="T325_1">Disadvantages</text:span></text:p>
            </table:table-cell>
          </table:table-row>
          <table:table-row table:style-name="Row31">
            <table:table-cell table:style-name="Cell68">
              <text:list text:style-name="LS12" xml:id="list117">
                <text:list-item>
                  <text:p text:style-name="P326"><text:span text:style-name="T326_1">Strong<text:s/>in-house<text:s/>humanitarian<text:s/>capability</text:span><text:span text:style-name="T326_2">.</text:span></text:p>
                </text:list-item>
                <text:list-item>
                  <text:p text:style-name="P327"><text:span text:style-name="T327_1">Secondee</text:span><text:span text:style-name="T327_2">s</text:span><text:span text:style-name="T327_3"><text:s/>from<text:s/>Met<text:s/>Office<text:s/>already</text:span><text:span text:style-name="T327_4"><text:s/></text:span><text:span text:style-name="T327_5">supporting<text:s/>preparedness<text:s/>and<text:s/>response</text:span><text:span text:style-name="T327_6">.</text:span></text:p>
                </text:list-item>
              </text:list>
              <text:list text:style-name="LS11" xml:id="list119">
                <text:list-item>
                  <text:p text:style-name="P328"><text:span text:style-name="T328_1">No<text:s/>change<text:s/>to<text:s/>current<text:s/>costs</text:span><text:span text:style-name="T328_2">.</text:span></text:p>
                </text:list-item>
              </text:list>
            </table:table-cell>
            <table:table-cell table:style-name="Cell69">
              <text:list text:style-name="LS11" xml:id="list120">
                <text:list-item>
                  <text:p text:style-name="P329"><text:span text:style-name="T329_1">Ad<text:s/>hoc</text:span><text:span text:style-name="T329_2"><text:s/>requests<text:s/>not<text:s/>always<text:s/>met<text:s/>(internal<text:s/>and<text:s/>external)</text:span><text:span text:style-name="T329_3"><text:s/>due<text:s/>to<text:s/>competing<text:s/>priorities,<text:s/>and<text:s/>lack<text:s/>of<text:s/>funding.</text:span></text:p>
                </text:list-item>
                <text:list-item>
                  <text:p text:style-name="P330"><text:span text:style-name="T330_1">Does</text:span><text:span text:style-name="T330_2"><text:s/>not<text:s/></text:span><text:span text:style-name="T330_3">meet<text:s/>need<text:s/>for<text:s/>greater<text:s/>use<text:s/>of<text:s/>science<text:s/>in<text:s/>responses</text:span><text:span text:style-name="T330_4">.</text:span></text:p>
                </text:list-item>
                <text:list-item>
                  <text:p text:style-name="P331"><text:span text:style-name="T331_1">Not<text:s/>multidisciplinary</text:span><text:span text:style-name="T331_2">,<text:s/></text:span><text:span text:style-name="T331_3">limited<text:s/>scope<text:s/>to<text:s/>generate<text:s/>new<text:s/>evidence<text:s/>in<text:s/>response<text:s/></text:span><text:span text:style-name="T331_4">wider<text:s/></text:span><text:span text:style-name="T331_5">hazards<text:s/></text:span><text:span text:style-name="T331_6">and<text:s/>cascading<text:s/>impacts</text:span></text:p>
                </text:list-item>
              </text:list>
            </table:table-cell>
          </table:table-row>
        </table:table>
        <text:p text:style-name="P332"/>
        <text:list text:style-name="LS2" xml:id="list123" text:continue-list="list1">
          <text:list-item>
            <text:p text:style-name="P333"><text:span text:style-name="T333_1">Against<text:s/>the<text:s/>evaluation<text:s/>criteria,<text:s/>this<text:s/>option<text:s/>scores<text:s/></text:span><text:span text:style-name="T333_2">7</text:span><text:span text:style-name="T333_3"><text:s/>points</text:span><text:span text:style-name="T333_4">.<text:s/></text:span><text:span text:style-name="T333_5">This<text:s/>scoring<text:s/>reflects<text:s/>that<text:s/>there<text:s/>is<text:s/>no<text:s/>change<text:s/>to<text:s/>improve<text:s/>response<text:s/>effectiveness,<text:s/>fostering<text:s/>of<text:s/>innovation<text:s/>or<text:s/>access<text:s/>to<text:s/>x-HMG<text:s/>or<text:s/>external<text:s/>analysis,<text:s/>and<text:s/>no<text:s/>one-stop-shop<text:s/>created.<text:s/>This<text:s/>option<text:s/>does,<text:s/>however,<text:s/>offer<text:s/>flexibility,<text:s/>a<text:s/>low<text:s/>administrative<text:s/>burden,<text:s/>and<text:s/>integrates<text:s/>with<text:s/>existing<text:s/>structures<text:s/>so<text:s/>offers<text:s/>value<text:s/>for<text:s/>money<text:s/>in<text:s/>this<text:s/>regard.<text:s/></text:span><text:span text:style-name="T333_6">Doing<text:s/>nothing<text:s/>would<text:s/>also<text:s/>pres</text:span><text:span text:style-name="T333_7">ent<text:s/>a<text:s/>risk<text:s/>of<text:s/>responses<text:s/>not<text:s/>being<text:s/>evidence-based<text:s/>and</text:span><text:span text:style-name="T333_8">,</text:span><text:span text:style-name="T333_9"><text:s/>therefore</text:span><text:span text:style-name="T333_10">,</text:span><text:span text:style-name="T333_11"><text:s/>potentially<text:s/>less<text:s/>effective.<text:s/>There<text:s/>is<text:s/>also<text:s/>a<text:s/>risk<text:s/>of<text:s/>siloed<text:s/>working<text:s/>adding<text:s/>unnecessary<text:s/>complexity<text:s/>to<text:s/>the<text:s/>system<text:s/>or<text:s/>duplication<text:s/>of<text:s/>effort.</text:span></text:p>
          </text:list-item>
        </text:list>
        <text:p text:style-name="P334"/>
        <text:h text:style-name="P335" text:outline-level="2"><text:span text:style-name="T335_1">Option<text:s/>2:<text:s/></text:span><text:span text:style-name="T335_2">Enhance</text:span><text:span text:style-name="T335_3"><text:s/>in-house<text:s/>capability</text:span></text:h>
        <text:list text:style-name="LS2" xml:id="list124" text:continue-list="list1">
          <text:list-item>
            <text:p text:style-name="P336"><text:span text:style-name="T336_1">This<text:s/>option<text:s/>involves<text:s/>mapping<text:s/>of<text:s/>existing<text:s/>science<text:s/>expertise<text:s/>across<text:s/>FCDO,<text:s/>such<text:s/>as<text:s/>the<text:s/>technical<text:s/>advis</text:span><text:span text:style-name="T336_2">e</text:span><text:span text:style-name="T336_3">r<text:s/>cadres</text:span><text:span text:style-name="T336_4">,<text:s/>and<text:s/>identifying<text:s/>gaps<text:s/>in<text:s/>capability.<text:s/>FCDO<text:s/>would<text:s/>then<text:s/>create<text:s/>new<text:s/>roles<text:s/>to<text:s/>address<text:s/>those<text:s/>gaps<text:s/>and<text:s/>ensure<text:s/>that<text:s/>all<text:s/>possible<text:s/>scientific<text:s/>expertise<text:s/></text:span><text:span text:style-name="T336_5">is</text:span><text:span text:style-name="T336_6"><text:s/>available<text:s/>to<text:s/>support<text:s/>crisis<text:s/>and<text:s/>emergency<text:s/>response.</text:span></text:p>
          </text:list-item>
        </text:list>
        <text:p text:style-name="P337"><text:span text:style-name="T337_1"><text:s/></text:span></text:p>
        <table:table table:style-name="Table6">
          <table:table-column table:style-name="Column12"/>
          <table:table-column table:style-name="Column13"/>
          <table:table-row table:style-name="Row32">
            <table:table-cell table:style-name="Cell70">
              <text:p text:style-name="P338"><text:span text:style-name="T338_1">Advantages</text:span></text:p>
            </table:table-cell>
            <table:table-cell table:style-name="Cell71">
              <text:p text:style-name="P339"><text:span text:style-name="T339_1">Disadvantages</text:span></text:p>
            </table:table-cell>
          </table:table-row>
          <table:table-row table:style-name="Row33">
            <table:table-cell table:style-name="Cell72">
              <text:list text:style-name="LS12" xml:id="list125">
                <text:list-item>
                  <text:p text:style-name="P340"><text:span text:style-name="T340_1">Creates<text:s/>an<text:s/>internally<text:s/>managed<text:s/>capability</text:span><text:span text:style-name="T340_2">,</text:span><text:span text:style-name="T340_3"><text:s/>allowing<text:s/>easier<text:s/>quality<text:s/>assurance<text:s/>and<text:s/>flexibility<text:s/>to<text:s/>support<text:s/>other<text:s/>organisational<text:s/>priorities</text:span><text:span text:style-name="T340_4">.</text:span></text:p>
                </text:list-item>
                <text:list-item>
                  <text:p text:style-name="P341"><text:span text:style-name="T341_1">A</text:span><text:span text:style-name="T341_2"><text:s/>good<text:s/>use<text:s/>of<text:s/>existing<text:s/>capacity<text:s/>and<text:s/>enables<text:s/>a<text:s/>team<text:s/>to<text:s/>develop,<text:s/>that<text:s/>works<text:s/>together<text:s/>routinely<text:s/>improving<text:s/>effectiveness</text:span><text:span text:style-name="T341_3">.</text:span></text:p>
                </text:list-item>
              </text:list>
            </table:table-cell>
            <table:table-cell table:style-name="Cell73">
              <text:list text:style-name="LS11" xml:id="list127">
                <text:list-item>
                  <text:p text:style-name="P342"><text:span text:style-name="T342_1">Current<text:s/>resourcing<text:s/>constraints<text:s/>make<text:s/>it<text:s/>difficult<text:s/>to<text:s/>recruit<text:s/>and<text:s/>resource<text:s/></text:span><text:span text:style-name="T342_2">sufficient<text:s/>numbers<text:s/>of</text:span><text:span text:style-name="T342_3"><text:s/>additional<text:s/>staff.</text:span></text:p>
                </text:list-item>
                <text:list-item>
                  <text:p text:style-name="P343"><text:span text:style-name="T343_1">Challenge<text:s/>of<text:s/>effectively<text:s/>managing<text:s/>time<text:s/>outside<text:s/>of<text:s/>crisis<text:s/>or<text:s/>emergency<text:s/>response<text:s/>for<text:s/>new<text:s/>and<text:s/>existing<text:s/>staff</text:span><text:span text:style-name="T343_2">.</text:span></text:p>
                </text:list-item>
                <text:list-item>
                  <text:p text:style-name="P344"><text:span text:style-name="T344_1">Requires<text:s/>centralised<text:s/>coordination<text:s/>and<text:s/>continuous<text:s/>review<text:s/>to<text:s/>ensure<text:s/>correct<text:s/>mix<text:s/>and<text:s/>efficient<text:s/>use<text:s/>of<text:s/>expertise</text:span><text:span text:style-name="T344_2">.<text:s/>S</text:span><text:span text:style-name="T344_3">ystemic<text:s/>complexity<text:s/>(knowing<text:s/>who<text:s/>does<text:s/>what)<text:s/></text:span><text:span text:style-name="T344_4">was<text:s/></text:span><text:span text:style-name="T344_5">cited<text:s/>as<text:s/>a<text:s/>challenge<text:s/>in<text:s/>stakeholder<text:s/>workshops<text:s/>for<text:s/>this<text:s/>business<text:s/>case</text:span><text:span text:style-name="T344_6">.</text:span></text:p>
                </text:list-item>
                <text:list-item>
                  <text:p text:style-name="P345"><text:span text:style-name="T345_1">Without<text:s/>a<text:s/>large<text:s/>centralised<text:s/>internal<text:s/>team<text:s/>to<text:s/>coordinate<text:s/>and<text:s/>delivery<text:s/>(which<text:s/>is<text:s/>not<text:s/>feasible<text:s/>with<text:s/>current<text:s/>head<text:s/>count<text:s/>limitations),<text:s/>this<text:s/>internal<text:s/>team<text:s/>would<text:s/>have<text:s/>too<text:s/>limited<text:s/>capacity<text:s/>and<text:s/>expertise<text:s/>to<text:s/>research<text:s/>and<text:s/>develop<text:s/>new<text:s/>hazard<text:s/>prediction<text:s/>approaches.<text:s/>This<text:s/>option<text:s/>also<text:s/>does<text:s/>not<text:s/>provide<text:s/>a<text:s/>mechanism<text:s/>for<text:s/>commissioning<text:s/>research<text:s/>from<text:s/>diverse<text:s/>external<text:s/>expert</text:span><text:span text:style-name="T345_2"><text:s/>institutions</text:span><text:span text:style-name="T345_3">.<text:s/></text:span></text:p>
                </text:list-item>
              </text:list>
            </table:table-cell>
          </table:table-row>
        </table:table>
        <text:p text:style-name="P346"/>
        <text:list text:style-name="LS2" xml:id="list131" text:continue-list="list1">
          <text:list-item>
            <text:p text:style-name="P347"><text:span text:style-name="T347_1">Against<text:s/>the<text:s/>evaluation<text:s/>criteria,<text:s/>this<text:s/>option<text:s/>scores<text:s/>1</text:span><text:span text:style-name="T347_2">8</text:span><text:span text:style-name="T347_3"><text:s/>points.<text:s/>This<text:s/>reflects<text:s/>a<text:s/>significant<text:s/>achievement<text:s/>of<text:s/>integration<text:s/>with<text:s/>existing<text:s/>structures</text:span><text:span text:style-name="T347_4"><text:s/>by<text:s/>establishing<text:s/>an<text:s/>in-house<text:s/></text:span><text:span text:style-name="T347_5">resource</text:span><text:span text:style-name="T347_6">,<text:s/>and</text:span><text:span text:style-name="T347_7"><text:s/>partly<text:s/>achieves<text:s/>the<text:s/>criteria<text:s/>of<text:s/>improving<text:s/>effectiveness<text:s/>and<text:s/>flexibility<text:s/>through<text:s/>more<text:s/>of<text:s/>a<text:s/>one-stop-shop<text:s/>arrangement</text:span><text:span text:style-name="T347_8"><text:s/>bringing<text:s/>additional<text:s/>expertise<text:s/>into<text:s/>the<text:s/>organisation</text:span><text:span text:style-name="T347_9">.<text:s/>This<text:s/>also<text:s/>comes<text:s/>with<text:s/>less<text:s/>of<text:s/>an<text:s/>administrative<text:s/>burden<text:s/>tha</text:span><text:span text:style-name="T347_10">n</text:span><text:span text:style-name="T347_11"><text:s/>some<text:s/>other<text:s/>options,<text:s/>and<text:s/>w</text:span><text:span text:style-name="T347_12">ould</text:span><text:span text:style-name="T347_13"><text:s/>bring<text:s/>some<text:s/>improvement<text:s/></text:span><text:span text:style-name="T347_14">on<text:s/>fostering<text:s/>innovation,<text:s/></text:span><text:span text:style-name="T347_15">and<text:s/></text:span><text:span text:style-name="T347_16">improving<text:s/>access<text:s/>to<text:s/>x-HMG<text:s/>and<text:s/>external<text:s/>expertise<text:s/>by<text:s/>freeing<text:s/>up<text:s/>staff<text:s/>capacity<text:s/>to<text:s/>make<text:s/>these<text:s/>connections</text:span><text:span text:style-name="T347_17">,<text:s/>albeit<text:s/>still<text:s/>informally.</text:span><text:span text:style-name="T347_18"><text:s/></text:span><text:span text:style-name="T347_19">This<text:s/>option<text:s/>presents<text:s/>minimal<text:s/>additional<text:s/>value<text:s/>for<text:s/>money<text:s/>given<text:s/>the<text:s/>high<text:s/>cost<text:s/>of<text:s/>increasing<text:s/>headcount<text:s/>and<text:s/>potentially<text:s/>large<text:s/>numbers<text:s/>of<text:s/>additional<text:s/>staff<text:s/>needed<text:s/>to<text:s/>best<text:s/>support<text:s/>all<text:s/>emergencies.</text:span><text:span text:style-name="T347_20"><text:s/>It<text:s/>also<text:s/>limits<text:s/>research<text:s/>production<text:s/>to<text:s/>the<text:s/>capabilities<text:s/>and<text:s/>expertise<text:s/>of<text:s/></text:span><text:span text:style-name="T347_21">in<text:s/>house</text:span><text:span text:style-name="T347_22"><text:s/>staff.<text:s/></text:span><text:span text:style-name="T347_23"><text:s/></text:span></text:p>
          </text:list-item>
        </text:list>
        <text:p text:style-name="P348"/>
        <text:h text:style-name="P349" text:outline-level="2"><text:span text:style-name="T349_1">Option<text:s/></text:span><text:span text:style-name="T349_2">3</text:span><text:span text:style-name="T349_3">:<text:s/></text:span><text:span text:style-name="T349_4">Fully<text:s/>o</text:span><text:span text:style-name="T349_5">utsource<text:s/>to<text:s/>an<text:s/>external<text:s/>partner</text:span><text:span text:style-name="T349_6">,<text:s/>establishing<text:s/>an<text:s/>agreement<text:s/>to<text:s/>meet<text:s/></text:span><text:span text:style-name="T349_7">all<text:s/>of</text:span><text:span text:style-name="T349_8"><text:s/></text:span><text:span text:style-name="T349_9">the<text:s/></text:span><text:span text:style-name="T349_10">FCDO’s</text:span><text:span text:style-name="T349_11"><text:s/>emergency<text:s/>research</text:span><text:span text:style-name="T349_12"><text:s/>needs</text:span></text:h>
        <text:list text:style-name="LS2" xml:id="list132" text:continue-list="list1">
          <text:list-item>
            <text:p text:style-name="P350"><text:span text:style-name="T350_1">FCDO<text:s/></text:span><text:span text:style-name="T350_2">currently<text:s/></text:span><text:span text:style-name="T350_3">funds<text:s/>a<text:s/>number<text:s/>of<text:s/>external<text:s/>partners<text:s/>through<text:s/>programmes<text:s/>to<text:s/>deliver<text:s/></text:span><text:span text:style-name="T350_4">part<text:s/>of<text:s/>its<text:s/>response<text:s/>capability</text:span><text:span text:style-name="T350_5"><text:s/>and/or<text:s/>draw<text:s/>in<text:s/>specialist<text:s/>expertise<text:s/>and<text:s/>advice</text:span><text:span text:style-name="T350_6"><text:s/></text:span><text:span text:style-name="T350_7">in<text:s/>times<text:s/>of<text:s/>crisis/humanitarian<text:s/>need<text:s/></text:span><text:span text:style-name="T350_8">(for<text:s/>example,<text:s/>the<text:s/></text:span><text:span text:style-name="T350_9"><text:a xlink:type="simple" xlink:href="https://devtracker.fcdo.gov.uk/projects/GB-COH-2394229-HEROS/summary"><text:span text:style-name="T350_10">HEROS<text:s/>programme</text:span></text:a></text:span><text:span text:style-name="T350_11">,<text:s/></text:span><text:span text:style-name="T350_12"><text:a xlink:type="simple" xlink:href="https://devtracker.fcdo.gov.uk/projects/GB-CHC-1177110-UKHIH/summary"><text:span text:style-name="T350_13">UK<text:s/>Humanitarian<text:s/>Innovation<text:s/>Hub<text:s/></text:span><text:span text:style-name="T350_14">programme</text:span></text:a></text:span><text:span text:style-name="T350_15"><text:s/></text:span><text:span text:style-name="T350_16">and<text:s/></text:span><text:span text:style-name="T350_17">the<text:s/></text:span><text:span text:style-name="T350_18"><text:a xlink:type="simple" xlink:href="https://devtracker.fcdo.gov.uk/projects/GB-CHC-1177110-R2HC/summary"><text:span text:style-name="T350_19">Research<text:s/>for<text:s/>Health<text:s/>in<text:s/>Humanitarian<text:s/>Crises<text:s/>programme</text:span></text:a></text:span><text:span text:style-name="T350_20">)</text:span><text:span text:style-name="T350_21">.</text:span><text:span text:style-name="T350_22"><text:s/></text:span><text:span text:style-name="T350_23">However,<text:s/>this<text:s/>does<text:s/>not<text:s/></text:span><text:span text:style-name="T350_24">meet<text:s/>all<text:s/>research<text:s/>needs<text:s/>for<text:s/>emergencies</text:span><text:span text:style-name="T350_25">,<text:s/>with<text:s/></text:span><text:span text:style-name="T350_26">no/low</text:span><text:span text:style-name="T350_27"><text:s/>coverage<text:s/>in<text:s/>some<text:s/>areas</text:span><text:span text:style-name="T350_28"><text:s/>(</text:span><text:span text:style-name="T350_29">for<text:s/>example</text:span><text:span text:style-name="T350_30">,</text:span><text:span text:style-name="T350_31"><text:s/>s</text:span><text:span text:style-name="T350_32">ocial<text:s/>and<text:s/>behavioural<text:s/>sciences</text:span><text:span text:style-name="T350_33">)</text:span><text:span text:style-name="T350_34">.<text:s/>This<text:s/>option<text:s/>would<text:s/>involve<text:s/>sourcing<text:s/>an<text:s/>external<text:s/>partner<text:s/>to<text:s/>meet<text:s/>all<text:s/></text:span><text:span text:style-name="T350_35">research<text:s/></text:span><text:span text:style-name="T350_36">needs<text:s/>for<text:s/></text:span><text:span text:style-name="T350_37">the<text:s/></text:span><text:span text:style-name="T350_38">FCDO</text:span><text:span text:style-name="T350_39">’s</text:span><text:span text:style-name="T350_40"><text:s/></text:span><text:span text:style-name="T350_41">emergency<text:s/>preparedness<text:s/>and<text:s/>response.</text:span></text:p>
          </text:list-item>
        </text:list>
        <text:p text:style-name="P351"/>
        <table:table table:style-name="Table7">
          <table:table-column table:style-name="Column14"/>
          <table:table-column table:style-name="Column15"/>
          <table:table-row table:style-name="Row34">
            <table:table-cell table:style-name="Cell74">
              <text:p text:style-name="P352"><text:span text:style-name="T352_1">Advantages</text:span></text:p>
            </table:table-cell>
            <table:table-cell table:style-name="Cell75">
              <text:p text:style-name="P353"><text:span text:style-name="T353_1">Disadvantages</text:span></text:p>
            </table:table-cell>
          </table:table-row>
          <table:table-row table:style-name="Row35">
            <table:table-cell table:style-name="Cell76">
              <text:list text:style-name="LS12" xml:id="list133">
                <text:list-item>
                  <text:p text:style-name="P354"><text:span text:style-name="T354_1">Builds<text:s/>on<text:s/>existing<text:s/>mechanisms</text:span><text:span text:style-name="T354_2">.</text:span></text:p>
                </text:list-item>
                <text:list-item>
                  <text:p text:style-name="P355"><text:span text:style-name="T355_1">Streamlines<text:s/>commissioning<text:s/></text:span><text:span text:style-name="T355_2">of<text:s/>research<text:s/></text:span><text:span text:style-name="T355_3">and<text:s/>minimises<text:s/>administrative<text:s/>and<text:s/>management<text:s/>burden<text:s/>once<text:s/>established</text:span><text:span text:style-name="T355_4">.</text:span></text:p>
                </text:list-item>
                <text:list-item>
                  <text:p text:style-name="P356"><text:span text:style-name="T356_1">Delivery<text:s/>partner<text:s/>would</text:span><text:span text:style-name="T356_2"><text:s/>be<text:s/>required<text:s/>to<text:s/></text:span><text:span text:style-name="T356_3">establish<text:s/>a<text:s/>mechanism<text:s/></text:span><text:span text:style-name="T356_4">that<text:s/>provides<text:s/></text:span><text:span text:style-name="T356_5">multi-disciplinary<text:s/>team/expertise<text:s/>able<text:s/>to<text:s/></text:span><text:span text:style-name="T356_6">deliver<text:s/>research<text:s/>and<text:s/>evidence<text:s/>across<text:s/>a<text:s/>range<text:s/>of<text:s/>hazards,<text:s/>including<text:s/>making<text:s/></text:span><text:span text:style-name="T356_7">advances<text:s/></text:span><text:span text:style-name="T356_8">toward<text:s/>improved<text:s/></text:span><text:span text:style-name="T356_9">multi-hazard<text:s/></text:span><text:span text:style-name="T356_10">prediction<text:s/>and<text:s/>assessment<text:s/>for<text:s/>decision<text:s/>making.<text:s text:c="2"/></text:span></text:p>
                </text:list-item>
                <text:list-item>
                  <text:p text:style-name="P357"><text:span text:style-name="T357_1">Engaging<text:s/>external<text:s/>partners<text:s/>might<text:s/>b</text:span><text:span text:style-name="T357_2">uild<text:s/>a<text:s/>wider<text:s/>network<text:s/>of<text:s/>expertise<text:s/>more<text:s/>easily<text:s/>(</text:span><text:span text:style-name="T357_3">e.g.<text:s/>through<text:s/></text:span><text:span text:style-name="T357_4">academia</text:span><text:span text:style-name="T357_5"><text:s/>and<text:s/>the</text:span><text:span text:style-name="T357_6"><text:s/>private<text:s/>sector)</text:span><text:span text:style-name="T357_7">.</text:span></text:p>
                </text:list-item>
                <text:list-item>
                  <text:p text:style-name="P358"><text:span text:style-name="T358_1">Standing<text:s/>research<text:s/>partnership<text:s/>would<text:s/>be<text:s/>expected<text:s/>to<text:s/>deliver<text:s/>on-going<text:s/>research<text:s/>into<text:s/>new<text:s/>and<text:s/>improved<text:s/>approaches<text:s/>for<text:s/>hazard<text:s/>prediction<text:s/>and<text:s/>assessment</text:span><text:span text:style-name="T358_2"><text:s/></text:span><text:span text:style-name="T358_3">in<text:s/>ODA-eligible<text:s/></text:span><text:span text:style-name="T358_4">contexts</text:span><text:span text:style-name="T358_5">,<text:s/>with<text:s/>capacity<text:s/></text:span><text:span text:style-name="T358_6">to<text:s/></text:span><text:span text:style-name="T358_7">utilise<text:s/>and<text:s/>learn<text:s/>from<text:s/>these<text:s/></text:span><text:span text:style-name="T358_8">approaches<text:s/></text:span><text:span text:style-name="T358_9">during<text:s/>emerge</text:span><text:span text:style-name="T358_10">n</text:span><text:span text:style-name="T358_11">cies<text:s/></text:span><text:span text:style-name="T358_12">to<text:s/>develop<text:s/>improved<text:s/>services<text:s/>that<text:s/></text:span><text:span text:style-name="T358_13">advance<text:s/>knowledge<text:s/></text:span><text:span text:style-name="T358_14">can<text:s/>then<text:s/>be<text:s/>adopted</text:span><text:span text:style-name="T358_15"><text:s/>advancing<text:s/>knowledge,</text:span></text:p>
                </text:list-item>
              </text:list>
            </table:table-cell>
            <table:table-cell table:style-name="Cell77">
              <text:list text:style-name="LS11" xml:id="list138">
                <text:list-item>
                  <text:p text:style-name="P359"><text:span text:style-name="T359_1">Does<text:s/>not<text:s/>engage<text:s/>or<text:s/>necessarily<text:s/>build<text:s/>on<text:s/>existing<text:s/>FCDO<text:s/>and<text:s/>x-HMG<text:s/>capability</text:span><text:span text:style-name="T359_2">,<text:s/>particularly<text:s/>where<text:s/>HMG<text:s/>has<text:s/></text:span><text:span text:style-name="T359_3">deep<text:s/>expertise,<text:s/>and<text:s/></text:span><text:span text:style-name="T359_4">existing<text:s/>capability<text:s/>and<text:s/>structures<text:s/>for<text:s/>providing<text:s/>out-of-hours<text:s/>monitoring<text:s/>for<text:s/>key<text:s/>hazards<text:s/>that<text:s/></text:span><text:span text:style-name="T359_5">th</text:span><text:span text:style-name="T359_6">e<text:s/></text:span><text:span text:style-name="T359_7">FCDO<text:s/>can<text:s/>draw<text:s/>on.</text:span></text:p>
                </text:list-item>
                <text:list-item>
                  <text:p text:style-name="P360"><text:span text:style-name="T360_1">Difficult</text:span><text:span text:style-name="T360_2"><text:s/>for<text:s/>external<text:s/>bodies</text:span><text:span text:style-name="T360_3"><text:s/></text:span><text:span text:style-name="T360_4">to<text:s/>align<text:s/>closely<text:s/>with<text:s/></text:span><text:span text:style-name="T360_5">the<text:s/></text:span><text:span text:style-name="T360_6">FCDO’s<text:s/>operating<text:s/></text:span><text:span text:style-name="T360_7">environment<text:s/>and<text:s/></text:span><text:span text:style-name="T360_8">capability<text:s/>(security<text:s/>clearance)</text:span><text:span text:style-name="T360_9">.</text:span></text:p>
                </text:list-item>
                <text:list-item>
                  <text:p text:style-name="P361"><text:span text:style-name="T361_1">Can<text:s/>struggle<text:s/>with<text:s/>translating<text:s/>the<text:s/></text:span><text:span text:style-name="T361_2">research</text:span><text:span text:style-name="T361_3"><text:s/>into<text:s/>application<text:s/>for<text:s/>the<text:s/>FCDO.</text:span></text:p>
                </text:list-item>
                <text:list-item>
                  <text:p text:style-name="P362"><text:span text:style-name="T362_1">Potentially<text:s/>difficult<text:s/>to<text:s/></text:span><text:span text:style-name="T362_2">sourc</text:span><text:span text:style-name="T362_3">e<text:s/></text:span><text:span text:style-name="T362_4">full<text:s/>breadth<text:s/>of<text:s/>expertise<text:s/></text:span><text:span text:style-name="T362_5">required<text:s/>(</text:span><text:span text:style-name="T362_6">which<text:s/>may<text:s/>introduce<text:s/></text:span><text:span text:style-name="T362_7">risk<text:s/>of<text:s/>procurement<text:s/>failure)</text:span><text:span text:style-name="T362_8">.</text:span></text:p>
                </text:list-item>
                <text:list-item>
                  <text:p text:style-name="P363"><text:span text:style-name="T363_1">Need<text:s/>for<text:s/>robust<text:s/>governance<text:s/>and<text:s/>evaluation<text:s/>mechanisms<text:s/>to<text:s/>ensure<text:s/>oversight</text:span><text:span text:style-name="T363_2">.</text:span></text:p>
                </text:list-item>
                <text:list-item>
                  <text:p text:style-name="P364"><text:span text:style-name="T364_1">Likely<text:s/>highest<text:s/>cost<text:s/>option</text:span><text:span text:style-name="T364_2"><text:s/>and<text:s/>would<text:s/>not<text:s/>enable<text:s/></text:span><text:span text:style-name="T364_3">use<text:s/>of</text:span><text:span text:style-name="T364_4"><text:s/>government-to-government<text:s/>non-commercial<text:s/></text:span><text:span text:style-name="T364_5">expert<text:s/></text:span><text:span text:style-name="T364_6">services<text:s/>arrangements.</text:span><text:span text:style-name="T364_7"><text:s/></text:span></text:p>
                </text:list-item>
              </text:list>
            </table:table-cell>
          </table:table-row>
        </table:table>
        <text:p text:style-name="P365"/>
        <text:list text:style-name="LS2" xml:id="list144" text:continue-list="list1">
          <text:list-item>
            <text:p text:style-name="P366"><text:span text:style-name="T366_1">Against<text:s/>the<text:s/>evaluation<text:s/>criteria,<text:s/>this<text:s/>option<text:s/>score</text:span><text:span text:style-name="T366_2">s</text:span><text:span text:style-name="T366_3"><text:s/>1</text:span><text:span text:style-name="T366_4">7</text:span><text:span text:style-name="T366_5"><text:s/>points,<text:s/>assuming<text:s/>the<text:s/>ability<text:s/>to<text:s/>source<text:s/>and<text:s/>contract<text:s/>all<text:s/>necessary<text:s/>expertise<text:s/>required.<text:s/>This<text:s/>option<text:s/>would<text:s/>notably<text:s/>improve<text:s/>effectiveness<text:s/>and<text:s/>flexibility<text:s/>of<text:s/>expertise,<text:s/>and<text:s/>would<text:s/>offer<text:s/>a<text:s/>dedicated,<text:s/>streamlined<text:s/>access<text:s/>point<text:s/>for<text:s/>support,<text:s/>with<text:s/>strong<text:s/>connections<text:s/>to<text:s/>external<text:s/>expertise.<text:s/>This<text:s/>option<text:s/>also<text:s/>offers<text:s/>the<text:s/>opportunity<text:s/>to<text:s/>foster<text:s/>innovation<text:s/>and<text:s/>integrate<text:s/>with<text:s/>existing<text:s/>structures<text:s/>through<text:s/>possible<text:s/>co-location<text:s/>within<text:s/>FCDO,<text:s/>although<text:s/>this<text:s/>may<text:s/>be<text:s/>subject<text:s/>to<text:s/>limitations<text:s/>related<text:s/>to<text:s/>security<text:s/>access.<text:s/>Much<text:s/>of<text:s/>the<text:s/>administrative<text:s/>burden<text:s/>would<text:s/>be<text:s/>outsourced,<text:s/>but<text:s/>this<text:s/>would<text:s/>require<text:s/>careful<text:s/></text:span><text:span text:style-name="T366_6">oversight,<text:s/>and</text:span><text:span text:style-name="T366_7"><text:s/>would<text:s/>like</text:span><text:span text:style-name="T366_8">ly</text:span><text:span text:style-name="T366_9"><text:s/>be<text:s/>the<text:s/></text:span><text:span text:style-name="T366_10">costliest</text:span><text:span text:style-name="T366_11"><text:s/>option.<text:s/>It<text:s/>would<text:s/>not<text:s/>enhance<text:s/>access<text:s/>to<text:s/>x-HMG<text:s/>expertise.</text:span></text:p>
          </text:list-item>
        </text:list>
        <text:p text:style-name="P367"/>
        <text:h text:style-name="P368" text:outline-level="2"><text:span text:style-name="T368_1">Option<text:s/></text:span><text:span text:style-name="T368_2">4:</text:span><text:span text:style-name="T368_3"><text:s/>Strengthen<text:s/>connections<text:s/></text:span><text:span text:style-name="T368_4">across<text:s/>HMG<text:s/>and<text:s/>with<text:s/>other<text:s/>partners<text:s/>(PSREs,<text:s/>ALBs)<text:s/>to<text:s/>meet<text:s/></text:span><text:span text:style-name="T368_5">research</text:span><text:span text:style-name="T368_6"><text:s/>needs</text:span></text:h>
        <text:list text:style-name="LS2" xml:id="list145" text:continue-list="list1">
          <text:list-item>
            <text:p text:style-name="P369"><text:span text:style-name="T369_1">There<text:s/>is<text:s/>significant<text:s/></text:span><text:span text:style-name="T369_2">research</text:span><text:span text:style-name="T369_3"><text:s/>undertaken<text:s/>and<text:s/>specialist<text:s/>expertise<text:s/></text:span><text:span text:style-name="T369_4">held<text:s/>within<text:s/></text:span><text:span text:style-name="T369_5">HMG<text:s/></text:span><text:span text:style-name="T369_6">in<text:s/></text:span><text:span text:style-name="T369_7">many</text:span><text:span text:style-name="T369_8"><text:s/></text:span><text:span text:style-name="T369_9">relevant<text:s/></text:span><text:span text:style-name="T369_10">areas</text:span><text:span text:style-name="T369_11"><text:s/>(</text:span><text:span text:style-name="T369_12">such<text:s/>as<text:s/></text:span><text:span text:style-name="T369_13">for</text:span><text:span text:style-name="T369_14"><text:s/></text:span><text:span text:style-name="T369_15">natural<text:s/>hazard<text:s/>events<text:s/></text:span><text:span text:style-name="T369_16">at<text:s/>the<text:s/></text:span><text:span text:style-name="T369_17">Met<text:s/>Office</text:span><text:span text:style-name="T369_18"><text:s/>and<text:s/>B</text:span><text:span text:style-name="T369_19">GS,<text:s/></text:span><text:span text:style-name="T369_20">security<text:s/>and<text:s/>conflict</text:span><text:span text:style-name="T369_21"><text:s/>expertise<text:s/>at<text:s/></text:span><text:span text:style-name="T369_22">Dstl,</text:span><text:span text:style-name="T369_23"><text:s/>and</text:span><text:span text:style-name="T369_24"><text:s/>infectious<text:s/>disease</text:span><text:span text:style-name="T369_25">s</text:span><text:span text:style-name="T369_26"><text:s/>at<text:s/></text:span><text:span text:style-name="T369_27">UKHSA</text:span><text:span text:style-name="T369_28"><text:s/>and<text:s/>Animal<text:s/>and<text:s/>Plant<text:s/>Health<text:s/>Agency</text:span><text:span text:style-name="T369_29">)</text:span><text:span text:style-name="T369_30">.<text:s/></text:span><text:span text:style-name="T369_31">The<text:s/>FCDO<text:s/>currently<text:s/></text:span><text:span text:style-name="T369_32">also<text:s/></text:span><text:span text:style-name="T369_33">benefits<text:s/>from<text:s/>secondments<text:s/>from<text:s/></text:span><text:span text:style-name="T369_34">academic<text:s/>institutions<text:s/></text:span><text:span text:style-name="T369_35">(</text:span><text:span text:style-name="T369_36">via<text:s/>the</text:span><text:span text:style-name="T369_37"><text:s/></text:span><text:span text:style-name="T369_38">Research<text:s/>Secondment<text:s/>and<text:s/>Academic<text:s/>Advisory<text:s/>programme</text:span><text:span text:style-name="T369_39">)<text:s/></text:span><text:span text:style-name="T369_40">and<text:s/>from<text:s/>Met<text:s/>Office<text:s/>through<text:s/>existing<text:s/></text:span><text:span text:style-name="T369_41">M</text:span><text:span text:style-name="T369_42">o</text:span><text:span text:style-name="T369_43">Us</text:span><text:span text:style-name="T369_44">.</text:span><text:span text:style-name="T369_45"><text:s/></text:span><text:span text:style-name="T369_46">This<text:s/>option</text:span><text:span text:style-name="T369_47"><text:s/>would<text:s/>involve<text:s/></text:span><text:span text:style-name="T369_48">formally<text:s/></text:span><text:span text:style-name="T369_49">establishing<text:s/></text:span><text:span text:style-name="T369_50">similar<text:s/></text:span><text:span text:style-name="T369_51">arrangements<text:s/>with<text:s/>the<text:s/>full<text:s/>range<text:s/>of<text:s/>HMG<text:s/>bodies<text:s/>that<text:s/>hold<text:s/></text:span><text:span text:style-name="T369_52">relevant<text:s/></text:span><text:span text:style-name="T369_53">scientific<text:s/>expertise</text:span><text:span text:style-name="T369_54">,<text:s/>through<text:s/></text:span><text:span text:style-name="T369_55">secondments<text:s/>or<text:s/></text:span><text:span text:style-name="T369_56">M</text:span><text:span text:style-name="T369_57">o</text:span><text:span text:style-name="T369_58">Us</text:span><text:span text:style-name="T369_59"><text:s/>that<text:s/></text:span><text:span text:style-name="T369_60">enable<text:s/>existing<text:s/>research<text:s/>into<text:s/>hazard<text:s/>prediction<text:s/>and<text:s/>assessment<text:s/>capabilities<text:s/>to<text:s/>be<text:s/>continued<text:s/>further<text:s/>(beyond<text:s/>current<text:s/>research<text:s/>MOUs)<text:s/>to<text:s/>better<text:s/>meet<text:s/>humanitarian<text:s/>response<text:s/>needs<text:s/>and<text:s/>to<text:s/>enable<text:s/></text:span><text:span text:style-name="T369_61">commissioning<text:s/>of<text:s/></text:span><text:span text:style-name="T369_62">rapid<text:s/>expert<text:s/>research<text:s/></text:span><text:span text:style-name="T369_63">as<text:s/>required</text:span><text:span text:style-name="T369_64"><text:s/>in<text:s/>an<text:s/>emergency</text:span><text:span text:style-name="T369_65">.</text:span></text:p>
          </text:list-item>
        </text:list>
        <text:p text:style-name="P370"/>
        <table:table table:style-name="Table8">
          <table:table-column table:style-name="Column16"/>
          <table:table-column table:style-name="Column17"/>
          <table:table-row table:style-name="Row36">
            <table:table-cell table:style-name="Cell78">
              <text:p text:style-name="P371"><text:span text:style-name="T371_1">Advantages</text:span></text:p>
            </table:table-cell>
            <table:table-cell table:style-name="Cell79">
              <text:p text:style-name="P372"><text:span text:style-name="T372_1">Disadvantages</text:span></text:p>
            </table:table-cell>
          </table:table-row>
          <table:table-row table:style-name="Row37">
            <table:table-cell table:style-name="Cell80">
              <text:list text:style-name="LS12" xml:id="list146">
                <text:list-item>
                  <text:p text:style-name="P373"><text:span text:style-name="T373_1">Would<text:s/>leverage<text:s/>existing<text:s/>expertise<text:s/>and<text:s/>reduce<text:s/>duplication<text:s/>x-HMG</text:span><text:span text:style-name="T373_2">.</text:span></text:p>
                </text:list-item>
                <text:list-item>
                  <text:p text:style-name="P374"><text:span text:style-name="T374_1">Would<text:s/>strengthen</text:span><text:span text:style-name="T374_2"><text:s/>the</text:span><text:span text:style-name="T374_3"><text:s/>FCDO’s<text:s/>connections<text:s/>with<text:s/>other<text:s/>bodies<text:s/>and<text:s/>remunerate<text:s/>HMG<text:s/>bodies<text:s/>for<text:s/>their<text:s/></text:span><text:span text:style-name="T374_4">research<text:s/></text:span><text:span text:style-name="T374_5">(rather<text:s/>than<text:s/>relying<text:s/>on<text:s/>good<text:s/>will</text:span><text:span text:style-name="T374_6"><text:s/>that<text:s/>cannot<text:s/>be<text:s/>provided<text:s/>when<text:s/>there<text:s/>are<text:s/>conflicting<text:s/>domestic<text:s/>and<text:s/>international<text:s/>priorities</text:span><text:span text:style-name="T374_7">)</text:span><text:span text:style-name="T374_8">.</text:span></text:p>
                </text:list-item>
                <text:list-item>
                  <text:p text:style-name="P375"><text:span text:style-name="T375_1">L</text:span><text:span text:style-name="T375_2">ikely<text:s/>l</text:span><text:span text:style-name="T375_3">owest<text:s/>cost<text:s/>option<text:s/>(except<text:s/>for<text:s/>doing<text:s/>nothing)</text:span><text:span text:style-name="T375_4">.</text:span></text:p>
                </text:list-item>
              </text:list>
            </table:table-cell>
            <table:table-cell table:style-name="Cell81">
              <text:list text:style-name="LS11" xml:id="list149">
                <text:list-item>
                  <text:p text:style-name="P376"><text:span text:style-name="T376_1">Despite<text:s/>significant<text:s/>expertise<text:s/></text:span><text:span text:style-name="T376_2">within<text:s/></text:span><text:span text:style-name="T376_3">x-HMG,<text:s/>not<text:s/>all<text:s/>scientific<text:s/>disciplines<text:s/>will<text:s/>be<text:s/>available<text:s/>or<text:s/>suitable<text:s/>for<text:s/>FCDO’s<text:s/>needs,<text:s/>potentially<text:s/>limiting<text:s/>scope</text:span><text:span text:style-name="T376_4">.</text:span></text:p>
                </text:list-item>
                <text:list-item>
                  <text:p text:style-name="P377"><text:span text:style-name="T377_1">Risk<text:s/>that,<text:s/>in<text:s/>crisis,<text:s/>domestic<text:s/>needs<text:s/>or<text:s/>work<text:s/>of<text:s/>other<text:s/>departments<text:s/>will<text:s/>be<text:s/>prioritised<text:s/>at<text:s/>the<text:s/>expense<text:s/>of<text:s/>support<text:s/>to<text:s/>FCDO<text:s/>(seen<text:s/>in<text:s/>COVID</text:span><text:span text:style-name="T377_2">-19</text:span><text:span text:style-name="T377_3"><text:s/>pandemic)</text:span><text:span text:style-name="T377_4">.</text:span></text:p>
                </text:list-item>
                <text:list-item>
                  <text:p text:style-name="P378"><text:span text:style-name="T378_1">Unlikely<text:s/>to<text:s/>be<text:s/>able<text:s/>to<text:s/>set<text:s/>research<text:s/>priorities<text:s/></text:span><text:span text:style-name="T378_2">only<text:s/></text:span><text:span text:style-name="T378_3">relevant<text:s/>to<text:s/>the<text:s/>FCDO<text:s/>(as<text:s/>overall<text:s/>priorities<text:s/>will<text:s/>be<text:s/>set<text:s/>within<text:s/>the<text:s/>organisation).</text:span></text:p>
                </text:list-item>
                <text:list-item>
                  <text:p text:style-name="P379"><text:span text:style-name="T379_1">Significant<text:s/>support<text:s/>needed<text:s/>to<text:s/>establish<text:s/>agreements,<text:s/>from<text:s/></text:span><text:span text:style-name="T379_2">the<text:s/></text:span><text:span text:style-name="T379_3">FCDO<text:s/>and<text:s/>x-HMG</text:span><text:span text:style-name="T379_4">.</text:span></text:p>
                </text:list-item>
                <text:list-item>
                  <text:p text:style-name="P380"><text:span text:style-name="T380_1">Would<text:s/>require<text:s/>a<text:s/>central<text:s/>coordinating<text:s/>body<text:s/>to<text:s/>oversee<text:s/>agreements<text:s/>and<text:s/>manage<text:s/>multiple<text:s/>inputs<text:s/>during<text:s/>crises</text:span><text:span text:style-name="T380_2">.</text:span></text:p>
                </text:list-item>
              </text:list>
            </table:table-cell>
          </table:table-row>
        </table:table>
        <text:p text:style-name="P381"/>
        <text:list text:style-name="LS2" xml:id="list154" text:continue-list="list1">
          <text:list-item>
            <text:p text:style-name="P382"><text:span text:style-name="T382_1">Against<text:s/>the<text:s/>criteria,<text:s/>this<text:s/>option<text:s/>scores<text:s/>16<text:s/>points.<text:s/>This<text:s/>reflects<text:s/>significant<text:s/>improvement<text:s/>in<text:s/>access<text:s/>to<text:s/>x-HMG<text:s/>expertise,<text:s/>and<text:s/>partial<text:s/>improvements<text:s/>in<text:s/>effectiveness<text:s/>and<text:s/>flexibility.<text:s/>As<text:s/>the<text:s/>likely<text:s/>lowest<text:s/>cost<text:s/>option,<text:s/>this<text:s/>option<text:s/>represents<text:s/>good<text:s/>value<text:s/>for<text:s/>money<text:s/>but<text:s/>improvements<text:s/>in<text:s/>fostering<text:s/>innovation,<text:s/>provision<text:s/>of<text:s/>a<text:s/>one-stop-shop,<text:s/>and<text:s/>access<text:s/>to<text:s/>external<text:s/>expertise<text:s/>may<text:s/>be<text:s/>limited.<text:s/>Administration<text:s/>burden,<text:s/>once<text:s/>agreements<text:s/>are<text:s/>in<text:s/>place,<text:s/>would<text:s/>be<text:s/>limited<text:s/>and<text:s/>x-HMG<text:s/>engagement<text:s/>would<text:s/>likely<text:s/>allow<text:s/>for<text:s/>easier<text:s/>integration<text:s/>with<text:s/>existing<text:s/>FCDO<text:s/>structures.<text:s/></text:span></text:p>
          </text:list-item>
        </text:list>
        <text:p text:style-name="P383"/>
        <text:h text:style-name="P384" text:outline-level="2"><text:span text:style-name="T384_1">Option</text:span><text:span text:style-name="T384_2"><text:s/>5<text:s/>Integration<text:s/>of<text:s/>Options<text:s/>2,<text:s/>3,<text:s/>and<text:s/>4<text:s/>to<text:s/>create<text:s/>a<text:s/>centre<text:s/>for<text:s/>expertise</text:span></text:h>
        <text:list text:style-name="LS2" xml:id="list155" text:continue-list="list1">
          <text:list-item>
            <text:p text:style-name="P385"><text:span text:style-name="T385_1">This<text:s/>option<text:s/>would<text:s/>establish<text:s/>a<text:s/>centre<text:s/>for<text:s/>expertise,<text:s/>building<text:s/>on<text:s/>the<text:s/>advantages<text:s/>of<text:s/>the<text:s/>other<text:s/>options<text:s/>identified<text:s/>and<text:s/>spreading<text:s/>the<text:s/>risk<text:s/>across<text:s/>different<text:s/>operating<text:s/>models.<text:s/>This<text:s/>would<text:s/></text:span><text:span text:style-name="T385_2">involve</text:span><text:span text:style-name="T385_3"><text:s/></text:span><text:span text:style-name="T385_4">engaging</text:span><text:span text:style-name="T385_5"><text:s/></text:span><text:span text:style-name="T385_6">in-house,<text:s/>x-HMG<text:s/></text:span><text:span text:style-name="T385_7">and<text:s/></text:span><text:span text:style-name="T385_8">academic<text:s/>expertise<text:s/>to<text:s/></text:span><text:span text:style-name="T385_9">c</text:span><text:span text:style-name="T385_10">arry<text:s/>out<text:s/>research<text:s/>relevant<text:s/>to<text:s/>the<text:s/>FCDO’s<text:s/>emergency<text:s/>needs</text:span><text:span text:style-name="T385_11">.<text:s/>This<text:s/>centre<text:s/>could<text:s/>be<text:s/>embedded<text:s/>into<text:s/>existing<text:s/>FCDO<text:s/>structures<text:s/>to<text:s/>ensure<text:s/>needs<text:s/>are<text:s/>best<text:s/>met.</text:span></text:p>
          </text:list-item>
        </text:list>
        <text:p text:style-name="P386"/>
        <table:table table:style-name="Table9">
          <table:table-column table:style-name="Column18"/>
          <table:table-column table:style-name="Column19"/>
          <table:table-row table:style-name="Row38">
            <table:table-cell table:style-name="Cell82">
              <text:p text:style-name="P387"><text:span text:style-name="T387_1">Advantages</text:span></text:p>
            </table:table-cell>
            <table:table-cell table:style-name="Cell83">
              <text:p text:style-name="P388"><text:span text:style-name="T388_1">Disadvantages</text:span></text:p>
            </table:table-cell>
          </table:table-row>
          <table:table-row table:style-name="Row39">
            <table:table-cell table:style-name="Cell84">
              <text:list text:style-name="LS12" xml:id="list156">
                <text:list-item>
                  <text:p text:style-name="P389"><text:span text:style-name="T389_1">Internally<text:s/>managed<text:s/>and<text:s/>owned</text:span><text:span text:style-name="T389_2">,<text:s/></text:span><text:span text:style-name="T389_3">structured<text:s/>to<text:s/></text:span><text:span text:style-name="T389_4">understand<text:s/>and<text:s/>ensure<text:s/>research<text:s/>is<text:s/>delivered<text:s/>is<text:s/>predicting<text:s/>and<text:s/></text:span><text:span text:style-name="T389_5">meet</text:span><text:span text:style-name="T389_6">ing</text:span><text:span text:style-name="T389_7"><text:s/></text:span><text:span text:style-name="T389_8">FCDO’s<text:s/>needs</text:span><text:span text:style-name="T389_9">.</text:span><text:span text:style-name="T389_10"><text:s/>Acting<text:s/>as<text:s/>the<text:s/>‘Intelligent<text:s/>C</text:span><text:span text:style-name="T389_11">ustomer</text:span><text:span text:style-name="T389_12">’<text:s/>function<text:s/>of<text:s/>FCDO’s<text:s/>evidence<text:s/>needs<text:s/>in<text:s/>emergencies,<text:s/>including<text:s/></text:span><text:span text:style-name="T389_13">ensuring<text:s/>delivery<text:s/>partners<text:s/>set<text:s/>up<text:s/>to<text:s/>produce<text:s/>high<text:s/>quality<text:s/>research<text:s/>and<text:s/>evidence<text:s/>even<text:s/>in<text:s/>emergency<text:s/>timescales.</text:span></text:p>
                </text:list-item>
                <text:list-item>
                  <text:p text:style-name="P390"><text:span text:style-name="T390_1">Draws<text:s/>on<text:s/>advantages<text:s/>of<text:s/>other<text:s/>options<text:s/>and<text:s/>spreads<text:s/>risk<text:s/>across<text:s/>a<text:s/>breadth<text:s/>of<text:s/>operating<text:s/>models,<text:s/>allowing<text:s/>flexibility</text:span><text:span text:style-name="T390_2">.</text:span></text:p>
                </text:list-item>
                <text:list-item>
                  <text:p text:style-name="P391"><text:span text:style-name="T391_1">Draws<text:s/>on<text:s/>all<text:s/>possible<text:s/>sources<text:s/>of<text:s/>expertise<text:s/>ensuring<text:s/>the<text:s/>best<text:s/>possible<text:s/></text:span><text:span text:style-name="T391_2">evidence<text:s/>is<text:s/>produced<text:s/>to<text:s/>meet<text:s/></text:span><text:span text:style-name="T391_3">humanitarian<text:s/>response<text:s/>(ODA)<text:s/>and/or<text:s/>FCDO<text:s/>NODA<text:s/></text:span><text:span text:style-name="T391_4">needs</text:span><text:span text:style-name="T391_5">.</text:span></text:p>
                </text:list-item>
                <text:list-item>
                  <text:p text:style-name="P392"><text:span text:style-name="T392_1">Capitalises<text:s/>on<text:s/>existing<text:s/>networks,<text:s/>connections<text:s/>and<text:s/>ways<text:s/>of<text:s/>working</text:span><text:span text:style-name="T392_2">.</text:span></text:p>
                </text:list-item>
              </text:list>
            </table:table-cell>
            <table:table-cell table:style-name="Cell85">
              <text:list text:style-name="LS11" xml:id="list160">
                <text:list-item>
                  <text:p text:style-name="P393"><text:span text:style-name="T393_1">Requires<text:s/>a<text:s/>dedicated<text:s/>resource<text:s/>to<text:s/>manage<text:s/>and<text:s/>oversee<text:s/>centre<text:s/>of<text:s/>expertise</text:span><text:span text:style-name="T393_2"><text:s/>recognising<text:s/>that<text:s/>close<text:s/>governance<text:s/>is<text:s/>needed<text:s/>to<text:s/>produce<text:s/>reliable,<text:s/></text:span><text:span text:style-name="T393_3">high-quality</text:span><text:span text:style-name="T393_4"><text:s/>evidence,<text:s/>that<text:s/>can<text:s/>be<text:s/>relied<text:s/>upon<text:s/>in<text:s/>emergencies.</text:span></text:p>
                </text:list-item>
                <text:list-item>
                  <text:p text:style-name="P394"><text:span text:style-name="T394_1">Integration<text:s/>of<text:s/>different<text:s/>approaches<text:s/>to<text:s/>access<text:s/>support<text:s/>will<text:s/>bring<text:s/>complexity<text:s/>that<text:s/>requires<text:s/>agile<text:s/>working,<text:s/>a<text:s/>potential<text:s/>challenge<text:s/></text:span><text:span text:style-name="T394_2">given<text:s/>organisational<text:s/>frameworks</text:span><text:span text:style-name="T394_3">.</text:span></text:p>
                </text:list-item>
              </text:list>
            </table:table-cell>
          </table:table-row>
        </table:table>
        <text:p text:style-name="P395"/>
        <text:list text:style-name="LS2" xml:id="list162" text:continue-list="list1">
          <text:list-item>
            <text:p text:style-name="P396"><text:span text:style-name="T396_1">Against<text:s/>the<text:s/>evaluation<text:s/>criteria,<text:s/>this<text:s/>option<text:s/>scores<text:s/>24<text:s/>points,<text:s/>offering<text:s/>a<text:s/>significant<text:s/>improvement<text:s/>across<text:s/></text:span><text:span text:style-name="T396_2">all<text:s/>of</text:span><text:span text:style-name="T396_3"><text:s/>the<text:s/>criteria.<text:s/>Establishing<text:s/>a<text:s/>dedicated<text:s/>centre,</text:span><text:span text:style-name="T396_4"><text:s/>including<text:s/>with<text:s/>internal<text:s/>staff<text:s/>that<text:s/>lead<text:s/>the<text:s/>commissioning<text:s/>and<text:s/>management<text:s/>of<text:s/>research<text:s/>partners<text:s/>day<text:s/>to<text:s/>day,<text:s/></text:span><text:span text:style-name="T396_5">whil</text:span><text:span text:style-name="T396_6">e</text:span><text:span text:style-name="T396_7"><text:s/>requiring<text:s/>significant<text:s/>resourcing,<text:s/>would<text:s/>minimise<text:s/>the<text:s/>current<text:s/>burden<text:s/>on<text:s/>staff<text:s/>from<text:s/>existing<text:s/></text:span><text:span text:style-name="T396_8">ad<text:s/>hoc</text:span><text:span text:style-name="T396_9"><text:s/>arrangements.<text:s/></text:span><text:span text:style-name="T396_10">It<text:s/>ensures<text:s/>that<text:s/>FCDO’s<text:s/>expertise<text:s/></text:span><text:span text:style-name="T396_11">and<text:s/>knowledge<text:s/>of<text:s/>existing<text:s/>evidence<text:s/></text:span><text:span text:style-name="T396_12">grows</text:span><text:span text:style-name="T396_13"><text:s/>overtime<text:s/>–<text:s/>ensuring<text:s/>better<text:s/>use<text:s/>of<text:s/>evidence<text:s/>and<text:s/>avoiding<text:s/>duplicate<text:s/>research<text:s/>commissioning<text:s/>in<text:s/>emergencies.<text:s/></text:span><text:span text:style-name="T396_14">R</text:span><text:span text:style-name="T396_15">apid<text:s/>onset<text:s/>emergencies<text:s/>require</text:span><text:span text:style-name="T396_16"><text:s/>rapid<text:s/>response<text:s/>capabilities<text:s/>–<text:s/>with<text:s/>expert<text:s/>capability<text:s/>in<text:s/>house<text:s/>available<text:s/></text:span><text:span text:style-name="T396_17">(including<text:s/>where<text:s/>possible<text:s/>out<text:s/>of<text:s/>hours)<text:s/></text:span><text:span text:style-name="T396_18">to<text:s/>immediately<text:s/>assess<text:s/>evidence<text:s/></text:span><text:span text:style-name="T396_19">availability<text:s/>and<text:s/>gaps<text:s/></text:span><text:span text:style-name="T396_20">then<text:s/>to<text:s/></text:span><text:span text:style-name="T396_21">leverage<text:s/>research<text:s/>partnerships<text:s/>promptly<text:s/></text:span><text:span text:style-name="T396_22">and<text:s/>effectively<text:s/></text:span><text:span text:style-name="T396_23">to<text:s/></text:span><text:span text:style-name="T396_24">address<text:s/>those<text:s/>evidence<text:s/>gaps.<text:s/></text:span><text:span text:style-name="T396_25">Effectiveness<text:s/>and<text:s/>flexibility<text:s/>of<text:s/>response<text:s/>would<text:s/>be</text:span><text:span text:style-name="T396_26"><text:s/>significantly<text:s/>improved,<text:s/></text:span><text:span text:style-name="T396_27">and<text:s/>opportunities<text:s/>to<text:s/>engage<text:s/>external<text:s/>and<text:s/>x-HMG<text:s/>expertise</text:span><text:span text:style-name="T396_28">,<text:s/>and<text:s/>to<text:s/>foster<text:s/>innovation<text:s/>would<text:s/>be<text:s/></text:span><text:span text:style-name="T396_29">integral</text:span><text:span text:style-name="T396_30">.<text:s/>Building<text:s/>an<text:s/>FCDO</text:span><text:span text:style-name="T396_31">-</text:span><text:span text:style-name="T396_32">based<text:s/>centre<text:s/>for<text:s/>expertise<text:s/>would<text:s/>allow<text:s/>easy<text:s/>integration<text:s/>with<text:s/>existing<text:s/>structures<text:s/>and<text:s/>systems,<text:s/>and<text:s/>would<text:s/>build<text:s/>on,<text:s/>and<text:s/>develop<text:s/>existing<text:s/>expertise.<text:s/>Spreading<text:s/>the<text:s/>operating<text:s/>model<text:s/>across<text:s/>each<text:s/>of<text:s/>the<text:s/>modalities<text:s/>allows<text:s/>for<text:s/>a<text:s/>sharing<text:s/>of<text:s/>costs<text:s/>and<text:s/>risks,<text:s/>making<text:s/>this<text:s/>option<text:s/>more<text:s/>cost<text:s/>effective<text:s/>overall.<text:s/></text:span></text:p>
          </text:list-item>
        </text:list>
        <text:p text:style-name="P397"/>
        <text:p text:style-name="P398"><text:span text:style-name="T398_1">Option<text:s/>Appraisal<text:s/>with<text:s/>Critical<text:s/>Success<text:s/>Criteria</text:span></text:p>
        <text:list text:style-name="LS2" xml:id="list163" text:continue-list="list1">
          <text:list-item>
            <text:p text:style-name="P399"><text:span text:style-name="T399_1">Each<text:s/>option<text:s/>was<text:s/>evaluated<text:s/>against<text:s/>the<text:s/>criteria<text:s/>with<text:s/>equal<text:s/>weighting<text:s/>applied</text:span><text:span text:style-name="T399_2"><text:s/>(see<text:s/>Table<text:s/></text:span><text:span text:style-name="T399_3">3</text:span><text:span text:style-name="T399_4">)</text:span><text:span text:style-name="T399_5">.<text:s/>For<text:s/>each<text:s/>criteria<text:s/>a<text:s/>score<text:s/>from<text:s/>0<text:s/>to<text:s/>3<text:s/>was<text:s/>proposed<text:s/>based<text:s/>on<text:s/>the<text:s/>level<text:s/>of<text:s/>additional<text:s/>achievement<text:s/>anticipated</text:span><text:span text:style-name="T399_6">,<text:s/>with<text:s/>3<text:s/>representing<text:s/>the<text:s/>greatest<text:s/>additional<text:s/>achievement.<text:s/>An<text:s/>overall<text:s/>score<text:s/>for<text:s/>each<text:s/>option<text:s/>was<text:s/>established,<text:s/>with<text:s/>a<text:s/>maximum<text:s/>potential<text:s/>score<text:s/>of<text:s/>27<text:s/>points<text:s/>(9<text:s/>criteria,<text:s/>maximum<text:s/>3<text:s/>points<text:s/>for<text:s/>each<text:s/></text:span><text:span text:style-name="T399_7">criteria</text:span><text:span text:style-name="T399_8">).<text:s/></text:span><text:span text:style-name="T399_9">Scores<text:s/>for<text:s/>each<text:s/>criterion<text:s/>against<text:s/>each<text:s/>option<text:s/>were<text:s/>agreed<text:s/>by<text:s/>consensus<text:s/>after<text:s/>independent<text:s/>scoring<text:s/>by<text:s/>one<text:s/>colleague<text:s/>within<text:s/>CSA<text:s/>Science<text:s/>Cell<text:s/>and<text:s/>two<text:s/>sciences<text:s/>colleagues<text:s/>outside<text:s/>of<text:s/>RED<text:s/>(with<text:s/>expertise<text:s/>in<text:s/>science<text:s/>advice<text:s/>and<text:s/>programming),<text:s/>with<text:s/>the<text:s/>final<text:s/>scores<text:s/>reviewed<text:s/>by<text:s/>the<text:s/>deputy<text:s/>CSA<text:s/>(</text:span><text:span text:style-name="T399_10">dCSA</text:span><text:span text:style-name="T399_11">).</text:span></text:p>
          </text:list-item>
        </text:list>
        <text:p text:style-name="P400"/>
        <text:p text:style-name="P401"><text:bookmark-start text:name="_Ref171504779"/><text:span text:style-name="T401_1">Table<text:s/></text:span><text:bookmark-end text:name="_Ref171504779"/><text:span text:style-name="T401_2">3</text:span><text:span text:style-name="T401_3"><text:s/>Options<text:s/>appraisal:<text:s/>each<text:s/>option<text:s/>scores<text:s/>against<text:s/>criteria</text:span></text:p>
        <table:table table:style-name="Table10"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40">
            <table:table-cell table:style-name="Cell86">
              <text:p text:style-name="P402"><text:span text:style-name="T402_1">Criteria</text:span></text:p>
            </table:table-cell>
            <table:table-cell table:style-name="Cell87">
              <text:p text:style-name="P403"><text:span text:style-name="T403_1">Option<text:s/>1</text:span></text:p>
              <text:p text:style-name="P404"><text:span text:style-name="T404_1">Do<text:s/>nothing</text:span></text:p>
            </table:table-cell>
            <table:table-cell table:style-name="Cell88">
              <text:p text:style-name="P405"><text:span text:style-name="T405_1">Option<text:s/>2</text:span></text:p>
              <text:p text:style-name="P406"><text:span text:style-name="T406_1">Enhance<text:s/>in-house<text:s/>capability</text:span></text:p>
            </table:table-cell>
            <table:table-cell table:style-name="Cell89">
              <text:p text:style-name="P407"><text:span text:style-name="T407_1">Option<text:s/></text:span><text:span text:style-name="T407_2">3</text:span></text:p>
              <text:p text:style-name="P408"><text:span text:style-name="T408_1">Fully<text:s/>o</text:span><text:span text:style-name="T408_2">utsource<text:s/>to</text:span><text:span text:style-name="T408_3"><text:s/></text:span><text:span text:style-name="T408_4">external<text:s/></text:span><text:span text:style-name="T408_5">partner</text:span></text:p>
            </table:table-cell>
            <table:table-cell table:style-name="Cell90">
              <text:p text:style-name="P409"><text:span text:style-name="T409_1">Option<text:s/></text:span><text:span text:style-name="T409_2">4</text:span><text:span text:style-name="T409_3"><text:s/>Strengthen<text:s/></text:span><text:span text:style-name="T409_4">connections<text:s/></text:span><text:span text:style-name="T409_5">x-HMG</text:span><text:span text:style-name="T409_6"><text:s/>and<text:s/>other<text:s/>partners</text:span><text:span text:style-name="T409_7"><text:s/></text:span></text:p>
            </table:table-cell>
            <table:table-cell table:style-name="Cell91">
              <text:p text:style-name="P410"><text:span text:style-name="T410_1">Option<text:s/></text:span><text:span text:style-name="T410_2">5<text:s/>Integrate<text:s/>Options<text:s/>2,3,<text:s/>and<text:s/>4<text:s/>under<text:s/>one<text:s/>centre<text:s/>for<text:s/>expertise</text:span></text:p>
            </table:table-cell>
          </table:table-row>
          <table:table-row table:style-name="Row41">
            <table:table-cell table:style-name="Cell92">
              <text:p text:style-name="P411"><text:span text:style-name="T411_1">Improves<text:s/>effectiveness<text:s/>of<text:s/></text:span><text:span text:style-name="T411_2">FCDO’s<text:s/></text:span><text:span text:style-name="T411_3">emergency</text:span><text:span text:style-name="T411_4"><text:s/>response<text:s/>(by<text:s/>reducing<text:s/>mortality<text:s/>and<text:s/>human<text:s/>suffering)</text:span></text:p>
            </table:table-cell>
            <table:table-cell table:style-name="Cell93">
              <text:p text:style-name="P412"><text:span text:style-name="T412_1">0</text:span></text:p>
            </table:table-cell>
            <table:table-cell table:style-name="Cell94">
              <text:p text:style-name="P413"><text:span text:style-name="T413_1">2</text:span></text:p>
            </table:table-cell>
            <table:table-cell table:style-name="Cell95">
              <text:p text:style-name="P414"><text:span text:style-name="T414_1">2</text:span></text:p>
            </table:table-cell>
            <table:table-cell table:style-name="Cell96">
              <text:p text:style-name="P415"><text:span text:style-name="T415_1">2</text:span></text:p>
            </table:table-cell>
            <table:table-cell table:style-name="Cell97">
              <text:p text:style-name="P416"><text:span text:style-name="T416_1">3</text:span></text:p>
            </table:table-cell>
          </table:table-row>
          <table:table-row table:style-name="Row42">
            <table:table-cell table:style-name="Cell98">
              <text:p text:style-name="P417"><text:span text:style-name="T417_1">Flexes<text:s/>to<text:s/>a<text:s/>wide<text:s/>range<text:s/>of<text:s/>emergencies,<text:s/>regardless<text:s/>of<text:s/>type<text:s/>or<text:s/></text:span><text:span text:style-name="T417_2">location<text:s/>and<text:s/>those<text:s/>requiring<text:s/>multi-disciplinary<text:s/>expertise</text:span></text:p>
            </table:table-cell>
            <table:table-cell table:style-name="Cell99">
              <text:p text:style-name="P418"><text:span text:style-name="T418_1">1</text:span></text:p>
            </table:table-cell>
            <table:table-cell table:style-name="Cell100">
              <text:p text:style-name="P419"><text:span text:style-name="T419_1">2</text:span></text:p>
            </table:table-cell>
            <table:table-cell table:style-name="Cell101">
              <text:p text:style-name="P420"><text:span text:style-name="T420_1">3</text:span></text:p>
            </table:table-cell>
            <table:table-cell table:style-name="Cell102">
              <text:p text:style-name="P421"><text:span text:style-name="T421_1">2</text:span></text:p>
            </table:table-cell>
            <table:table-cell table:style-name="Cell103">
              <text:p text:style-name="P422"><text:span text:style-name="T422_1">3</text:span></text:p>
            </table:table-cell>
          </table:table-row>
          <table:table-row table:style-name="Row43">
            <table:table-cell table:style-name="Cell104">
              <text:p text:style-name="P423"><text:span text:style-name="T423_1">Fosters<text:s/>innovation<text:s/>through<text:s/>research<text:s/>to<text:s/>produce<text:s/>new<text:s/>evidence<text:s/>and<text:s/>forms<text:s/>of<text:s/>analysis.</text:span></text:p>
            </table:table-cell>
            <table:table-cell table:style-name="Cell105">
              <text:p text:style-name="P424"><text:span text:style-name="T424_1">0</text:span></text:p>
            </table:table-cell>
            <table:table-cell table:style-name="Cell106">
              <text:p text:style-name="P425"><text:span text:style-name="T425_1">2</text:span></text:p>
            </table:table-cell>
            <table:table-cell table:style-name="Cell107">
              <text:p text:style-name="P426"><text:span text:style-name="T426_1">3</text:span></text:p>
            </table:table-cell>
            <table:table-cell table:style-name="Cell108">
              <text:p text:style-name="P427"><text:span text:style-name="T427_1">1</text:span></text:p>
            </table:table-cell>
            <table:table-cell table:style-name="Cell109">
              <text:p text:style-name="P428"><text:span text:style-name="T428_1">3</text:span></text:p>
            </table:table-cell>
          </table:table-row>
          <table:table-row table:style-name="Row44">
            <table:table-cell table:style-name="Cell110">
              <text:p text:style-name="P429"><text:span text:style-name="T429_1">Commissions<text:s/>external<text:s/>research,<text:s/>including<text:s/>rapidly,<text:s/>and<text:s/>draws<text:s/>in<text:s/>research<text:s/>expertise<text:s/>from<text:s/>non-HMG<text:s/>sources</text:span><text:span text:style-name="T429_2">.</text:span></text:p>
            </table:table-cell>
            <table:table-cell table:style-name="Cell111">
              <text:p text:style-name="P430"><text:span text:style-name="T430_1">0</text:span></text:p>
            </table:table-cell>
            <table:table-cell table:style-name="Cell112">
              <text:p text:style-name="P431"><text:span text:style-name="T431_1">1</text:span></text:p>
            </table:table-cell>
            <table:table-cell table:style-name="Cell113">
              <text:p text:style-name="P432"><text:span text:style-name="T432_1">3</text:span></text:p>
            </table:table-cell>
            <table:table-cell table:style-name="Cell114">
              <text:p text:style-name="P433"><text:span text:style-name="T433_1">1</text:span></text:p>
            </table:table-cell>
            <table:table-cell table:style-name="Cell115">
              <text:p text:style-name="P434"><text:span text:style-name="T434_1">3</text:span></text:p>
            </table:table-cell>
          </table:table-row>
          <table:table-row table:style-name="Row45">
            <table:table-cell table:style-name="Cell116">
              <text:p text:style-name="P435"><text:span text:style-name="T435_1">Low<text:s/>administrative<text:s/>burden,<text:s/>allowing<text:s/>for<text:s/>consistent<text:s/>provision<text:s/>of<text:s/>high-quality<text:s/>science<text:s/>advice</text:span></text:p>
            </table:table-cell>
            <table:table-cell table:style-name="Cell117">
              <text:p text:style-name="P436"><text:span text:style-name="T436_1">2</text:span></text:p>
            </table:table-cell>
            <table:table-cell table:style-name="Cell118">
              <text:p text:style-name="P437"><text:span text:style-name="T437_1">2</text:span></text:p>
            </table:table-cell>
            <table:table-cell table:style-name="Cell119">
              <text:p text:style-name="P438"><text:span text:style-name="T438_1">2</text:span></text:p>
            </table:table-cell>
            <table:table-cell table:style-name="Cell120">
              <text:p text:style-name="P439"><text:span text:style-name="T439_1">1</text:span></text:p>
            </table:table-cell>
            <table:table-cell table:style-name="Cell121">
              <text:p text:style-name="P440"><text:span text:style-name="T440_1">1</text:span></text:p>
            </table:table-cell>
          </table:table-row>
          <table:table-row table:style-name="Row46">
            <table:table-cell table:style-name="Cell122">
              <text:p text:style-name="P441"><text:span text:style-name="T441_1">Provides<text:s/>a<text:s/>‘one-stop<text:s/>shop’<text:s/>with<text:s/>a<text:s/>streamlined<text:s/>science<text:s/>advice<text:s/>offer<text:s/>during<text:s/>an<text:s/>emergency<text:s/></text:span></text:p>
            </table:table-cell>
            <table:table-cell table:style-name="Cell123">
              <text:p text:style-name="P442"><text:span text:style-name="T442_1">0</text:span></text:p>
            </table:table-cell>
            <table:table-cell table:style-name="Cell124">
              <text:p text:style-name="P443"><text:span text:style-name="T443_1">3</text:span></text:p>
            </table:table-cell>
            <table:table-cell table:style-name="Cell125">
              <text:p text:style-name="P444"><text:span text:style-name="T444_1">2</text:span></text:p>
            </table:table-cell>
            <table:table-cell table:style-name="Cell126">
              <text:p text:style-name="P445"><text:span text:style-name="T445_1">1</text:span></text:p>
            </table:table-cell>
            <table:table-cell table:style-name="Cell127">
              <text:p text:style-name="P446"><text:span text:style-name="T446_1">3</text:span></text:p>
            </table:table-cell>
          </table:table-row>
          <table:table-row table:style-name="Row47">
            <table:table-cell table:style-name="Cell128">
              <text:p text:style-name="P447"><text:span text:style-name="T447_1">Integrates<text:s/>into<text:s/>current<text:s/>FCDO<text:s/>crisis<text:s/>and<text:s/>humanitarian<text:s/>response<text:s/>structures,<text:s/>for<text:s/>consistent<text:s/>provision<text:s/>of<text:s/>high-quality<text:s/></text:span><text:span text:style-name="T447_2">evidence<text:s/>and<text:s/></text:span><text:span text:style-name="T447_3">science<text:s/>advice,<text:s/>and<text:s/>able<text:s/>to<text:s/>responds<text:s/>easily<text:s/>across<text:s/>all<text:s/>classification<text:s/>levels</text:span><text:span text:style-name="T447_4">.</text:span></text:p>
            </table:table-cell>
            <table:table-cell table:style-name="Cell129">
              <text:p text:style-name="P448"><text:span text:style-name="T448_1">2</text:span></text:p>
            </table:table-cell>
            <table:table-cell table:style-name="Cell130">
              <text:p text:style-name="P449"><text:span text:style-name="T449_1">3</text:span></text:p>
            </table:table-cell>
            <table:table-cell table:style-name="Cell131">
              <text:p text:style-name="P450"><text:span text:style-name="T450_1">1</text:span></text:p>
            </table:table-cell>
            <table:table-cell table:style-name="Cell132">
              <text:p text:style-name="P451"><text:span text:style-name="T451_1">3</text:span></text:p>
            </table:table-cell>
            <table:table-cell table:style-name="Cell133">
              <text:p text:style-name="P452"><text:span text:style-name="T452_1">2</text:span></text:p>
            </table:table-cell>
          </table:table-row>
          <table:table-row table:style-name="Row48">
            <table:table-cell table:style-name="Cell134">
              <text:p text:style-name="P453"><text:span text:style-name="T453_1">Improves<text:s/>access<text:s/>to<text:s/>x-HMG<text:s/>analysis<text:s/>in<text:s/>an<text:s/>emergency<text:s/>and<text:s/>draws<text:s/>in<text:s/>expertise<text:s/>from<text:s/>OGDs</text:span></text:p>
            </table:table-cell>
            <table:table-cell table:style-name="Cell135">
              <text:p text:style-name="P454"><text:span text:style-name="T454_1">0</text:span></text:p>
            </table:table-cell>
            <table:table-cell table:style-name="Cell136">
              <text:p text:style-name="P455"><text:span text:style-name="T455_1">1</text:span></text:p>
            </table:table-cell>
            <table:table-cell table:style-name="Cell137">
              <text:p text:style-name="P456"><text:span text:style-name="T456_1">0</text:span></text:p>
            </table:table-cell>
            <table:table-cell table:style-name="Cell138">
              <text:p text:style-name="P457"><text:span text:style-name="T457_1">3</text:span></text:p>
            </table:table-cell>
            <table:table-cell table:style-name="Cell139">
              <text:p text:style-name="P458"><text:span text:style-name="T458_1">3</text:span></text:p>
            </table:table-cell>
          </table:table-row>
          <table:table-row table:style-name="Row49">
            <table:table-cell table:style-name="Cell140">
              <text:p text:style-name="P459"><text:span text:style-name="T459_1">Offers<text:s/>value<text:s/>for<text:s/>money</text:span></text:p>
            </table:table-cell>
            <table:table-cell table:style-name="Cell141">
              <text:p text:style-name="P460"><text:span text:style-name="T460_1">2</text:span></text:p>
            </table:table-cell>
            <table:table-cell table:style-name="Cell142">
              <text:p text:style-name="P461"><text:span text:style-name="T461_1">2</text:span></text:p>
            </table:table-cell>
            <table:table-cell table:style-name="Cell143">
              <text:p text:style-name="P462"><text:span text:style-name="T462_1">1</text:span></text:p>
            </table:table-cell>
            <table:table-cell table:style-name="Cell144">
              <text:p text:style-name="P463"><text:span text:style-name="T463_1">2</text:span></text:p>
            </table:table-cell>
            <table:table-cell table:style-name="Cell145">
              <text:p text:style-name="P464"><text:span text:style-name="T464_1">3</text:span></text:p>
            </table:table-cell>
          </table:table-row>
          <table:table-row table:style-name="Row50">
            <table:table-cell table:style-name="Cell146">
              <text:p text:style-name="P465"><text:span text:style-name="T465_1">Total</text:span><text:span text:style-name="T465_2"><text:s/>(max<text:s/>possible<text:s/>score<text:s/>=<text:s/>27)</text:span></text:p>
            </table:table-cell>
            <table:table-cell table:style-name="Cell147">
              <text:p text:style-name="P466"><text:span text:style-name="T466_1">7</text:span></text:p>
            </table:table-cell>
            <table:table-cell table:style-name="Cell148">
              <text:p text:style-name="P467"><text:span text:style-name="T467_1">1</text:span><text:span text:style-name="T467_2">8</text:span></text:p>
            </table:table-cell>
            <table:table-cell table:style-name="Cell149">
              <text:p text:style-name="P468"><text:span text:style-name="T468_1">1</text:span><text:span text:style-name="T468_2">7</text:span></text:p>
            </table:table-cell>
            <table:table-cell table:style-name="Cell150">
              <text:p text:style-name="P469"><text:span text:style-name="T469_1">16</text:span></text:p>
            </table:table-cell>
            <table:table-cell table:style-name="Cell151">
              <text:p text:style-name="P470"><text:span text:style-name="T470_1">24</text:span></text:p>
            </table:table-cell>
          </table:table-row>
        </table:table>
        <text:p text:style-name="P471"/>
        <text:h text:style-name="P472" text:outline-level="2"><text:span text:style-name="T472_1">Options<text:s/>recommendation</text:span></text:h>
        <text:list text:style-name="LS2" xml:id="list164" text:continue-list="list1">
          <text:list-item>
            <text:p text:style-name="P473"><text:span text:style-name="T473_1">Option<text:s/>5<text:s/>is<text:s/>the<text:s/>recommended<text:s/>option</text:span><text:span text:style-name="T473_2"><text:s/>as<text:s/>this<text:s/>provides<text:s/>the<text:s/>best<text:s/></text:span><text:span text:style-name="T473_3">overall<text:s/>improvement<text:s/>in<text:s/></text:span><text:span text:style-name="T473_4">the<text:s/></text:span><text:span text:style-name="T473_5">FCDO’s<text:s/>scientific<text:s/>expertise</text:span><text:span text:style-name="T473_6"><text:s/>through</text:span><text:span text:style-name="T473_7"><text:s/></text:span><text:span text:style-name="T473_8">combin</text:span><text:span text:style-name="T473_9">ing<text:s/>the<text:s/></text:span><text:span text:style-name="T473_10">options<text:s/>availabl</text:span><text:span text:style-name="T473_11">e</text:span><text:span text:style-name="T473_12"><text:s/>and<text:s/></text:span><text:span text:style-name="T473_13">drawing<text:s/>on<text:s/>the<text:s/>widest<text:s/>possible<text:s/>network<text:s/>of<text:s/>expertise.<text:s/>This<text:s/>option<text:s/>also<text:s/>balances<text:s/>the<text:s/>disadvantages<text:s/>and<text:s/></text:span><text:span text:style-name="T473_14">on<text:s/>the<text:s/>widest<text:s/>possible<text:s/>network<text:s/>of<text:s/>expertise</text:span><text:span text:style-name="T473_15">.<text:s/></text:span><text:span text:style-name="T473_16">This<text:s/>option<text:s/>also<text:s/>balances<text:s/>the<text:s/>disadvantages<text:s/>and<text:s/>advantages<text:s/>of<text:s/>different<text:s/>operating<text:s/>modalities<text:s/>offering<text:s/>the<text:s/>greatest<text:s/>flexibility<text:s/>to<text:s/>the<text:s/>organisation.</text:span><text:span text:style-name="T473_17"><text:s/>This<text:s/>option<text:s/>makes<text:s/>best<text:s/>use<text:s/>of<text:s/>expertise<text:s/>within<text:s/>FCDO<text:s/>and<text:s/>capitalises<text:s/>on<text:s/>expertise<text:s/>x-HMG<text:s/>and<text:s/>among<text:s/>external<text:s/>partners,<text:s/>allowing<text:s/>for<text:s/>innovation.<text:s/>There<text:s/>is<text:s/>scope<text:s/>to<text:s/>ensure<text:s/>the<text:s/>best<text:s/>possible<text:s/>arrangement<text:s/>to<text:s/>manage<text:s/>the<text:s/>administrative<text:s/>burden<text:s/>and<text:s/>integrate<text:s/>this<text:s/>centre<text:s/>with<text:s/>other<text:s/>FCDO<text:s/>structures,<text:s/>maximising<text:s/>value<text:s/>for<text:s/>money.</text:span></text:p>
          </text:list-item>
        </text:list>
        <text:p text:style-name="P474"/>
        <text:h text:style-name="P475" text:outline-level="1"><text:span text:style-name="T475_1">Recommended<text:s/></text:span><text:span text:style-name="T475_2">Programme<text:s/></text:span><text:span text:style-name="T475_3">Structure</text:span></text:h>
        <text:p text:style-name="P476"/>
        <text:p text:style-name="P477"><text:span text:style-name="T477_1">Proposed<text:s/>Delivery<text:s/>Structure</text:span></text:p>
        <text:p text:style-name="P478"/>
        <text:p text:style-name="P479"><draw:frame svg:x="0cm" svg:y="0cm" svg:width="18.349cm" svg:height="8.914cm" draw:style-name="FR3" text:anchor-type="as-char" draw:z-index="0"><draw:image xlink:href="Pictures/image3.png" xlink:type="simple" xlink:show="embed" xlink:actuate="onLoad"/></draw:frame></text:p>
        <text:p text:style-name="P480"/>
        <text:list text:style-name="LS2" xml:id="list165" text:continue-list="list1">
          <text:list-item>
            <text:p text:style-name="P481"><text:span text:style-name="T481_1">SECE<text:s/>will<text:s/>establish</text:span><text:span text:style-name="T481_2">:</text:span></text:p>
          </text:list-item>
        </text:list>
        <text:list text:style-name="LS25" xml:id="list166">
          <text:list-item>
            <text:p text:style-name="P482"><text:span text:style-name="T482_1">Funded<text:s/>Partnerships<text:s/></text:span><text:span text:style-name="T482_2">with<text:s/></text:span><text:span text:style-name="T482_3">p</text:span><text:span text:style-name="T482_4">riority<text:s/></text:span><text:span text:style-name="T482_5">X</text:span><text:span text:style-name="T482_6">-</text:span><text:span text:style-name="T482_7">HMG<text:s/>Partners</text:span><text:span text:style-name="T482_8">:<text:s/></text:span><text:span text:style-name="T482_9">A<text:s/>limited<text:s/>number<text:s/>of<text:s/></text:span><text:span text:style-name="T482_10">MoUs</text:span><text:span text:style-name="T482_11"><text:s/>with<text:s/>key<text:s/>HMG<text:s/>agencies<text:s/>(including<text:s/>ALBs<text:s/>and<text:s/>PRSEs)<text:s/>will<text:s/>be<text:s/>put<text:s/>in<text:s/>place,<text:s/>focusing<text:s/>on<text:s/></text:span><text:span text:style-name="T482_12">hazard<text:s/></text:span><text:span text:style-name="T482_13">areas<text:s/>where<text:s/>they<text:s/>are<text:s/>the<text:s/>sole<text:s/>provider<text:s/>of<text:s/>the<text:s/>best<text:s/>available<text:s/>operational<text:s/>science<text:s/>and<text:s/>research,<text:s/>and<text:s/>where<text:s/>this<text:s/>supports<text:s/>a<text:s/>quick<text:s/>start<text:s/>to<text:s/>providing<text:s/>science<text:s/>advice<text:s/>needed<text:s/>by<text:s/>FCDO<text:s/>and<text:s/>its<text:s/>partners</text:span><text:span text:style-name="T482_14"><text:s/>(See<text:s/>Commercial<text:s/>Case)</text:span><text:span text:style-name="T482_15">.</text:span><text:span text:style-name="T482_16"><text:s/>Limiting<text:s/>the<text:s/>number<text:s/>of<text:s/>separate<text:s/>delivery<text:s/>arrangements<text:s/>is<text:s/>important<text:s/>to<text:s/>enable<text:s/>fast,<text:s/>co-ordinated<text:s/>and<text:s/>increasingly<text:s/>integrated<text:s/>analysis<text:s/>in<text:s/>the<text:s/>context<text:s/>of<text:s/>cascading<text:s/>and<text:s/>compounding<text:s/>hazards.<text:s/></text:span></text:p>
          </text:list-item>
          <text:list-item>
            <text:p text:style-name="P483"><text:span text:style-name="T483_1">Multi</text:span><text:span text:style-name="T483_2">-</text:span><text:span text:style-name="T483_3">hazard<text:s/></text:span><text:span text:style-name="T483_4">Research<text:s/>Network</text:span><text:span text:style-name="T483_5">:<text:s/></text:span><text:span text:style-name="T483_6">The<text:s/>remainder<text:s/>of<text:s/>the<text:s/>objectives<text:s/>will<text:s/>be<text:s/>consolidated<text:s/>into<text:s/>a<text:s/>single<text:s/>outsourced<text:s/>arrangement<text:s/>commissioned<text:s/>to<text:s/>establish<text:s/>and<text:s/>deliver<text:s/>a<text:s/></text:span><text:span text:style-name="T483_7">multi-hazard<text:s/>research<text:s/>network</text:span><text:span text:style-name="T483_8">.<text:s/>This<text:s/>network<text:s/>will<text:s/>be<text:s/>expected<text:s/>to<text:s/>build<text:s/>a<text:s/>diverse<text:s/>network<text:s/>of<text:s/>expert<text:s/>academic<text:s/>and<text:s/>science<text:s/>institutions<text:s/>and<text:s/>establish<text:s/>operational<text:s/>structures<text:s/>that<text:s/>facilitate<text:s/>production<text:s/>of<text:s/>multi-disciplinary<text:s/>research,<text:s/>science<text:s/>advice<text:s/>and<text:s/>expertise<text:s/>across<text:s/>the<text:s/>breadth<text:s/>of<text:s/>hazards<text:s/>and<text:s/>expertise.<text:s/>It<text:s/>would<text:s/>be<text:s/>envisaged<text:s/>to<text:s/>grow<text:s/>and<text:s/>expand<text:s/>its<text:s/>offer<text:s/>to<text:s/>cover<text:s/>a<text:s/>wider<text:s/>range<text:s/>of<text:s/>hazards<text:s/>and<text:s/>crises<text:s/>over<text:s/>time.<text:s/>It<text:s/>will:</text:span></text:p>
          </text:list-item>
        </text:list>
        <text:list text:style-name="LS14" xml:id="list168">
          <text:list-item>
            <text:list>
              <text:list-item>
                <text:p text:style-name="P484"><text:span text:style-name="T484_1">Bring<text:s/>together<text:s/>a<text:s/>range<text:s/>of<text:s/>organisations<text:s/>(including<text:s/>academic<text:s/>institutions<text:s/>and<text:s/>not-for-profits),</text:span></text:p>
              </text:list-item>
              <text:list-item>
                <text:p text:style-name="P485"><text:span text:style-name="T485_1">Be<text:s/>managed<text:s/>by<text:s/>a<text:s/>single<text:s/>point<text:s/>of<text:s/>contact,</text:span></text:p>
              </text:list-item>
            </text:list>
            <text:list text:style-name="LS2" xml:id="list170">
              <text:list-item>
                <text:p text:style-name="P486"><text:span text:style-name="T486_1">Be<text:s/>demand-led<text:s/>and responsive, based<text:s/>on an understanding of<text:s/>customer needs<text:s/>and barriers,<text:s/>and,</text:span></text:p>
              </text:list-item>
              <text:list-item>
                <text:p text:style-name="P487"><text:span text:style-name="T487_1">Develop<text:s/>a<text:s/>research<text:s/>programme<text:s/>that<text:s/>works<text:s/>to<text:s/>innovate<text:s/>new<text:s/>approaches<text:s/>to<text:s/>predicting,<text:s/>modelling,<text:s/>and<text:s/>monitoring<text:s/></text:span><text:span text:style-name="T487_2">prioritised<text:s/></text:span><text:span text:style-name="T487_3">hazards,<text:s/>and<text:s/>processes<text:s/>for<text:s/>producing<text:s/>rapid<text:s/></text:span><text:span text:style-name="T487_4">high-quality</text:span><text:span text:style-name="T487_5"><text:s/>research<text:s/></text:span><text:span text:style-name="T487_6">and<text:s/>evidence<text:s/></text:span><text:span text:style-name="T487_7">during<text:s/>emergencies</text:span><text:span text:style-name="T487_8"><text:s/>to<text:s/>inform<text:s/>response<text:s/>activities</text:span><text:span text:style-name="T487_9">.<text:s text:c="2"/></text:span></text:p>
              </text:list-item>
              <text:list-item>
                <text:p text:style-name="P488"><text:span text:style-name="T488_1">Receive<text:s/>commissions<text:s/>directly<text:s/>from<text:s/>the<text:s/>in-house<text:s/>team<text:s/>in<text:s/>the<text:s/>FCDO,</text:span></text:p>
              </text:list-item>
              <text:list-item>
                <text:p text:style-name="P489"><text:span text:style-name="T489_1">Provide<text:s/>information<text:s/>that<text:s/>improves<text:s/>the<text:s/>decisions<text:s/>and<text:s/>actions<text:s/>of<text:s/>FCDO<text:s/>consular<text:s/>and<text:s/>humanitarian<text:s/>teams<text:s/>(and<text:s/>their<text:s/>external<text:s/>partners)<text:s/>in<text:s/>preparation<text:s/>for<text:s/>and<text:s/>response<text:s/>to<text:s/>emergencies.</text:span></text:p>
              </text:list-item>
              <text:list-item>
                <text:p text:style-name="P490"><text:span text:style-name="T490_1">be<text:s/>expected<text:s/>to<text:s/>include<text:s/>and<text:s/>integrate<text:s/>the<text:s/>widest<text:s/>range<text:s/>of<text:s/>academic<text:s/>disciplines<text:s/>possible,<text:s/>including<text:s/>(but<text:s/>not<text:s/>limited<text:s/>to)<text:s/>natural<text:s/>hazards,<text:s/>health,<text:s/>social<text:s/>and<text:s/>behavioural<text:s/>sciences,<text:s/>and<text:s/>technology<text:s/>and<text:s/>data<text:s/>science.</text:span></text:p>
              </text:list-item>
            </text:list>
          </text:list-item>
        </text:list>
        <text:p text:style-name="P491"/>
        <text:list text:style-name="LS2" xml:id="list175" text:continue-list="list1">
          <text:list-item>
            <text:p text:style-name="P492"><text:span text:style-name="T492_1">S</text:span><text:span text:style-name="T492_2">ECE<text:s/>will<text:s/>also<text:s/>include<text:s/>a<text:s/></text:span><text:span text:style-name="T492_3">competitive<text:s/>accountable<text:s/>grant<text:s/>for<text:s/>flood<text:s/>modelling</text:span><text:span text:style-name="T492_4"><text:s/>(for<text:s/>more<text:s/>information,<text:s/>see<text:s/>commercial<text:s/>case)<text:s/>and<text:s/>have<text:s/></text:span><text:span text:style-name="T492_5">scale-up<text:s/>and<text:s/>pivot<text:s/>funding</text:span><text:span text:style-name="T492_6"><text:s/>to<text:s/>allow<text:s/>the<text:s/>programme<text:s/>to<text:s/>pivot<text:s/>during<text:s/>an<text:s/>emergency<text:s/>through<text:s/>commissioning<text:s/>of<text:s/>expertise/capabilities<text:s/>held<text:s/>by<text:s/>other<text:s/>FCDO-funded<text:s/>programmes<text:s/>(for<text:s/>more<text:s/>information,<text:s/>see<text:s/>commercial<text:s/>case)</text:span></text:p>
          </text:list-item>
        </text:list>
        <text:p text:style-name="P493"/>
        <text:list text:style-name="LS2" xml:id="list176" text:continue-list="list1">
          <text:list-item>
            <text:p text:style-name="P494"><text:span text:style-name="T494_1">This<text:s/>will<text:s/>be<text:s/>supported<text:s/>by<text:s/>a<text:s/>core<text:s/>SECE<text:s/>internal<text:s/>team<text:s/>to<text:s/>manage<text:s/>and<text:s/>respond<text:s/>to<text:s/>crises.</text:span><text:span text:style-name="T494_2"><text:s/>This<text:s/>team<text:s/>will<text:s/>include<text:s/></text:span><text:span text:style-name="T494_3">one</text:span><text:span text:style-name="T494_4"><text:s/>G6<text:s/>deep<text:s/>expert</text:span><text:span text:style-name="T494_5"><text:s/>in<text:s/>natural<text:s/>hazards<text:s/>(due<text:s/>to<text:s/>the<text:s/>scale<text:s/>of<text:s/>this<text:s/>work<text:s/>within<text:s/>SECE)</text:span><text:span text:style-name="T494_6">,<text:s/>one<text:s/>G7<text:s/>Research<text:s/>Technical<text:s/>Lead,<text:s/>one<text:s/>G7<text:s/>Research<text:s/>Programme<text:s/>Manager,<text:s/>and<text:s/>one<text:s/>SEO<text:s/>Policy<text:s/>and<text:s/>Programme<text:s/>Manager.<text:s/>They<text:s/>will<text:s/>serve<text:s/>as<text:s/>the<text:s/>FCDO<text:s/>facing<text:s/></text:span><text:span text:style-name="T494_7">SECE<text:s/>team</text:span><text:span text:style-name="T494_8"><text:s/>and<text:s/>be<text:s/>the<text:s/>intelligent<text:s/>customer<text:s/>function<text:s/>overseeing<text:s/></text:span><text:span text:style-name="T494_9">the</text:span><text:span text:style-name="T494_10"><text:s/>research<text:s/>supplier<text:s/>partnerships.<text:s/>They<text:s/>will<text:s/>ensure<text:s/>research<text:s/>delivery<text:s/>partners<text:s/>apply<text:s/>high<text:s/>quality<text:s/>research<text:s/>methods<text:s/>that<text:s/>produce<text:s/>robust<text:s/>evidence.<text:s/>They<text:s/>will<text:s/>also<text:s/>embed<text:s/>SECE<text:s/>within<text:s/>humanitarian<text:s/>response<text:s/>structures,<text:s/>ensure<text:s/>they<text:s/>are<text:s/>evolving<text:s/>their<text:s/>understanding<text:s/>of<text:s/>evidence<text:s/>needs.<text:s/>They<text:s/>will<text:s/>draw<text:s/>in-house<text:s/>capabilities<text:s/>and<text:s/>pre-existing<text:s/>programme<text:s/>evidence<text:s/>in<text:s/>emergencies<text:s/>and<text:s/>pre-existing<text:s/>government<text:s/>research<text:s/>capabilities<text:s/>to<text:s/>make<text:s/>this<text:s/>accessible<text:s/>and<text:s/>prevent<text:s/>duplication<text:s/>of<text:s/>research<text:s/>in<text:s/>emergencies:</text:span></text:p>
          </text:list-item>
        </text:list>
        <text:list text:style-name="LS25" xml:id="list177" text:continue-list="list166">
          <text:list-item>
            <text:list>
              <text:list-item>
                <text:p text:style-name="P495"><text:span text:style-name="T495_1">T</text:span><text:span text:style-name="T495_2">he<text:s/>Weather<text:s/>and<text:s/>Climate<text:s/>Hazards<text:s/>deep<text:s/>expert<text:s/>will<text:s/>lead<text:s/>the<text:s/>thematic<text:s/>research<text:s/>pillar<text:s/>on<text:s/>natural<text:s/>hazards,<text:s/>they<text:s/>will<text:s/>also<text:s/>be<text:s/>first<text:s/>point<text:s/>of<text:s/>contact<text:s/>on<text:s/>available<text:s/>science<text:s/>and<text:s/>evidence<text:s/>for<text:s/>emerging<text:s/>natural<text:s/>hazards,<text:s/>they<text:s/>will<text:s/>work<text:s/>to<text:s/>predict<text:s/>FCDO<text:s/>needs,<text:s/>and<text:s/>support<text:s/>translation<text:s/>and<text:s/>expert<text:s/>interpretation<text:s/>of<text:s/>evidence<text:s/>into<text:s/>users<text:s/>within<text:s/>FCDO<text:s/>and<text:s/>across<text:s/>wider<text:s/>partners.<text:s/>They<text:s/>will<text:s/>draw<text:s/>together<text:s/>the<text:s/>various<text:s/>natural<text:s/>hazards<text:s/>research<text:s/>partnership<text:s/>funded<text:s/>under<text:s/>SECE<text:s/>and<text:s/>build<text:s/>a<text:s/>collaborative<text:s/>community<text:s/>of<text:s/>practice</text:span></text:p>
              </text:list-item>
              <text:list-item>
                <text:p text:style-name="P496"><text:span text:style-name="T496_1">The<text:s/>other<text:s/>PFPs<text:s/>will<text:s/></text:span><text:span text:style-name="T496_2">set<text:s/>up<text:s/>triaging<text:s/>systems<text:s/>for<text:s/>emergencies/crisis<text:s/>(including<text:s/>establishing<text:s/>an<text:s/>internal<text:s/>‘one-stop<text:s/>shop’)<text:s/>and<text:s/>help<text:s/>to<text:s/>coordinate<text:s/>the<text:s/>commissioning<text:s/>and<text:s/>provision<text:s/>of<text:s/></text:span><text:span text:style-name="T496_3">research<text:s/></text:span><text:span text:style-name="T496_4">evidence,<text:s/>analysis<text:s/>and<text:s/>expertise<text:s/>in<text:s/>a<text:s/>crisis/emergency.</text:span><text:span text:style-name="T496_5"><text:s/>They<text:s/>will<text:s/></text:span><text:span text:style-name="T496_6">lead<text:s/>on<text:s/>the<text:s/>establishment<text:s/>and<text:s/>management<text:s/>of<text:s/>the<text:s/>multi-hazard<text:s/>research<text:s/>network</text:span><text:span text:style-name="T496_7"><text:s/>and<text:s/></text:span><text:span text:style-name="T496_8">the<text:s/></text:span><text:span text:style-name="T496_9">MoUs</text:span><text:span text:style-name="T496_10"><text:s/>and<text:s/>service-level<text:s/>agreements</text:span><text:span text:style-name="T496_11">.<text:s/>They<text:s/>will<text:s/>also<text:s/></text:span><text:span text:style-name="T496_12">support<text:s/>across<text:s/>the<text:s/>entire<text:s/>scope<text:s/>of<text:s/>SECE<text:s/>(linking<text:s/>with<text:s/>other<text:s/>teams<text:s/>across<text:s/>RED<text:s/>to<text:s/>manage<text:s/>links<text:s/>with<text:s/>other<text:s/>programmes<text:s/>and<text:s/>staff).</text:span></text:p>
              </text:list-item>
            </text:list>
          </text:list-item>
        </text:list>
        <text:h text:style-name="P497" text:outline-level="1"><text:span text:style-name="T497_1">SECE’s<text:s/>approach</text:span></text:h>
        <text:list text:style-name="LS2" xml:id="list179" text:continue-list="list1">
          <text:list-item>
            <text:p text:style-name="P498"><text:span text:style-name="T498_1">T</text:span><text:span text:style-name="T498_2">his<text:s/>business<text:s/>case<text:s/>covers<text:s/>Phase<text:s/>1<text:s/>of<text:s/>a<text:s/>long-term<text:s/>approach<text:s/>to<text:s/>preparing<text:s/>for<text:s/>and<text:s/>responding<text:s/>to<text:s/>international<text:s/>emergencies.<text:s/>Phase<text:s/>1<text:s/>will<text:s/>run<text:s/>for<text:s/>a<text:s/>total<text:s/>of<text:s/>three<text:s/>and<text:s/>a<text:s/>half<text:s/>years.<text:s/>During<text:s/>Phase<text:s/>1,<text:s/>SECE<text:s/>will<text:s/>be<text:s/>monitored<text:s/>and<text:s/>evaluated<text:s/>against<text:s/>its<text:s/>desired<text:s/>outcomes<text:s/>to<text:s/>ensure<text:s/>it<text:s/>makes<text:s/>progress<text:s/>towards<text:s/>its<text:s/>desired<text:s/>impacts.</text:span><text:span text:style-name="T498_3"><text:s/>Table<text:s/>4<text:s/>summarises<text:s/>SECE’s<text:s/>proposed<text:s/>services<text:s/>in<text:s/>this<text:s/>phase.</text:span></text:p>
          </text:list-item>
        </text:list>
        <text:p text:style-name="P499"/>
        <text:list text:style-name="LS2" xml:id="list180" text:continue-list="list1">
          <text:list-item>
            <text:p text:style-name="P500"><text:span text:style-name="T500_1">Phase<text:s/>1<text:s/>involves<text:s/>a<text:s/>six-month<text:s/>inception<text:s/>phase<text:s/>followed<text:s/>by<text:s/>three<text:s/>years<text:s/>of<text:s/>full<text:s/>operation.<text:s/>After<text:s/>18<text:s/>months<text:s/>of<text:s/>full<text:s/>operation,<text:s/>there<text:s/>will<text:s/>be<text:s/>a<text:s/>mid-point<text:s/>review<text:s/>to<text:s/>consider<text:s/>extension<text:s/>or<text:s/>expansion<text:s/>of<text:s/>the<text:s/>programme.</text:span></text:p>
          </text:list-item>
        </text:list>
        <text:p text:style-name="P501"/>
        <text:list text:style-name="LS2" xml:id="list181" text:continue-list="list1">
          <text:list-item>
            <text:p text:style-name="P502"><text:span text:style-name="T502_1">SECE’s<text:s/>proposed<text:s/>timeline<text:s/>is<text:s/>as<text:s/>follows:</text:span></text:p>
          </text:list-item>
        </text:list>
        <text:list text:style-name="LS14" xml:id="list182">
          <text:list-item>
            <text:list>
              <text:list-item>
                <text:p text:style-name="P503"><text:span text:style-name="T503_1">0–6<text:s/>months:<text:s/>I</text:span><text:span text:style-name="T503_2">nception<text:s/>period<text:s/>where<text:s/>we<text:s/>will<text:s/>establish<text:s/>the<text:s/>elements<text:s/>of<text:s/>SECE<text:s/>(please<text:s/>see<text:s/>commercial<text:s/>case<text:s/>for<text:s/>more<text:s/>details).</text:span><text:span text:style-name="T503_3"><text:s/>Initial<text:s/></text:span><text:span text:style-name="T503_4">MoUs</text:span><text:span text:style-name="T503_5"><text:s/>will<text:s/>be<text:s/>put<text:s/>into<text:s/>place,<text:s/>programme<text:s/>staff<text:s/>will<text:s/>be<text:s/>recruited,<text:s/>and<text:s/>the<text:s/>accountable<text:s/>grants<text:s/>competitions<text:s/>will<text:s/>take<text:s/>place.</text:span></text:p>
              </text:list-item>
              <text:list-item>
                <text:p text:style-name="P504"><text:span text:style-name="T504_1">6–18<text:s/>months:<text:s/>Year<text:s/>one<text:s/>of<text:s/>SECE<text:s/>will<text:s/></text:span><text:span text:style-name="T504_2">deliver,<text:s/></text:span><text:span text:style-name="T504_3">pilot<text:s/>and<text:s/>evaluate<text:s/>the<text:s/>various<text:s/>SECE<text:s/>services.<text:s/></text:span><text:span text:style-name="T504_4">Each<text:s/>element<text:s/>will<text:s/>have<text:s/>a<text:s/>decision<text:s/>point<text:s/>after<text:s/>a<text:s/>year<text:s/>to<text:s/>retain,<text:s/>expand<text:s/>or<text:s/>exit.</text:span></text:p>
              </text:list-item>
              <text:list-item>
                <text:p text:style-name="P505"><text:span text:style-name="T505_1">18–</text:span><text:span text:style-name="T505_2">30<text:s/>months:<text:s/>Year<text:s/>two<text:s/>of<text:s/>SECE<text:s/>will<text:s/>continue<text:s/></text:span><text:span text:style-name="T505_3">to<text:s/>deliver<text:s/></text:span><text:span text:style-name="T505_4">and<text:s/>expand<text:s/>the<text:s/>SECE<text:s/>services.<text:s/>At<text:s/>the<text:s/>24-month<text:s/>point<text:s/>(with<text:s/>18<text:s/>months<text:s/>left<text:s/>of<text:s/>the<text:s/>programme<text:s/>left<text:s/>to<text:s/>run),<text:s/>we<text:s/>will<text:s/>hold<text:s/>a<text:s/>mid-point<text:s/>review<text:s/>to<text:s/>consider<text:s/>Phase<text:s/>2.</text:span></text:p>
              </text:list-item>
              <text:list-item>
                <text:p text:style-name="P506"><text:span text:style-name="T506_1">30–42<text:s/>months:<text:s/>Year<text:s/>three<text:s/>of<text:s/>SECE.<text:s/>Planning<text:s/>for<text:s/>Phase<text:s/>2<text:s/>or<text:s/>for<text:s/>programme<text:s/>exit,<text:s/>depending<text:s/>on<text:s/>conclusions<text:s/>of<text:s/>mid-point<text:s/>review.</text:span></text:p>
              </text:list-item>
            </text:list>
          </text:list-item>
        </text:list>
      </text:section>
      <text:section text:style-name="S2" text:name="S2">
        <text:p text:style-name="P507"><text:span text:style-name="T507_1">Table<text:s/></text:span><text:span text:style-name="T507_2">4</text:span><text:span text:style-name="T507_3">.<text:s/>Summary<text:s/>of<text:s/>SECE’s<text:s/>services</text:span><text:span text:style-name="T507_4"><text:note text:note-class="footnote"><text:note-citation/><text:note-body><text:p text:style-name="P508"><text:span text:style-name="T508_1"><text:s/></text:span><text:span text:style-name="T508_2">SECE<text:s/>will<text:s/>determine<text:s/>the<text:s/>best<text:s/>modality<text:s/>for<text:s/>provision<text:s/>of<text:s/>expertise<text:s/>given<text:s/>the<text:s/>operational<text:s/>modalities<text:s/>of<text:s/>using<text:s/>in-house<text:s/>expertise,<text:s/>drawing<text:s/>on<text:s/>agreements<text:s/>with<text:s/>expertise<text:s/>x-HMG<text:s/>or<text:s/>using<text:s/>expertise<text:s/>sourced<text:s/>from<text:s/>other<text:s/>external<text:s/>partners</text:span><text:span text:style-name="T508_3">.</text:span></text:p></text:note-body></text:note></text:span></text:p>
        <table:table table:style-name="Table11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row table:style-name="Row51">
            <table:table-cell table:style-name="Cell152">
              <text:p text:style-name="P509"><text:span text:style-name="T509_1">Service</text:span></text:p>
            </table:table-cell>
            <table:table-cell table:style-name="Cell153">
              <text:p text:style-name="P510"><text:span text:style-name="T510_1">Emergency<text:s/>stage</text:span></text:p>
            </table:table-cell>
            <table:table-cell table:style-name="Cell154">
              <text:p text:style-name="P511"><text:span text:style-name="T511_1">Research<text:s/>Process<text:s/>Stages</text:span></text:p>
            </table:table-cell>
            <table:table-cell table:style-name="Cell155">
              <text:p text:style-name="P512"><text:span text:style-name="T512_1">Description</text:span></text:p>
            </table:table-cell>
            <table:table-cell table:style-name="Cell156">
              <text:p text:style-name="P513"><text:span text:style-name="T513_1">Delivery<text:s/>Mechanism(s)</text:span></text:p>
            </table:table-cell>
          </table:table-row>
          <table:table-row table:style-name="Row52">
            <table:table-cell table:style-name="Cell157">
              <text:p text:style-name="P514"><text:span text:style-name="T514_1">Innovating,<text:s/>testing<text:s/>and<text:s/>embedding<text:s/>new<text:s/>products</text:span></text:p>
            </table:table-cell>
            <table:table-cell table:style-name="Cell158">
              <text:p text:style-name="P515"><text:span text:style-name="T515_1">Preparedness</text:span></text:p>
            </table:table-cell>
            <table:table-cell table:style-name="Cell159">
              <text:p text:style-name="P516"><text:span text:style-name="T516_1">Innovation</text:span></text:p>
              <text:p text:style-name="P517"><text:span text:style-name="T517_1">Testing</text:span></text:p>
              <text:p text:style-name="P518"><text:span text:style-name="T518_1">Improvement</text:span></text:p>
              <text:p text:style-name="P519"><text:span text:style-name="T519_1">Application</text:span></text:p>
              <text:p text:style-name="P520"><text:span text:style-name="T520_1">Evaluation</text:span></text:p>
            </table:table-cell>
            <table:table-cell table:style-name="Cell160">
              <text:p text:style-name="P521"><text:span text:style-name="T521_1">Investigation,<text:s/>development<text:s/>and<text:s/>testing<text:s/>of<text:s/>multidisciplinary/multi-hazard<text:s/>approaches,<text:s/>tools<text:s/>and<text:s/>products<text:s/>tailored<text:s/>for<text:s/>FCDO’s<text:s/></text:span><text:span text:style-name="T521_2">Humanitarian<text:s/>response<text:s/></text:span><text:span text:style-name="T521_3">needs.<text:s/>Examples<text:s/>include<text:s/>improving<text:s/>prediction<text:s/>models<text:s/>for<text:s/>weather<text:s/>related<text:s/>hazards,<text:s/>analysis<text:s/>during<text:s/>events<text:s/>to<text:s/>support<text:s/>targeting<text:s/>of<text:s/>response<text:s/>interventions,<text:s/>or<text:s/>post-event<text:s/>analysis<text:s/>to<text:s/>inform<text:s/>preparedness<text:s/>activities.</text:span></text:p>
            </table:table-cell>
            <table:table-cell table:style-name="Cell161">
              <text:p text:style-name="P522"><text:span text:style-name="T522_1">-<text:s/>Multi-hazard<text:s/>research<text:s/>network</text:span></text:p>
              <text:p text:style-name="P523"><text:span text:style-name="T523_1">-<text:s/></text:span><text:span text:style-name="T523_2">MoUs</text:span><text:span text:style-name="T523_3"><text:s/>(for<text:s/>modelling<text:s/>science<text:s/>aligned<text:s/>with<text:s/>specialisms<text:s/>of<text:s/>organisations)</text:span></text:p>
            </table:table-cell>
          </table:table-row>
          <table:table-row table:style-name="Row53">
            <table:table-cell table:style-name="Cell162">
              <text:p text:style-name="P524"><text:span text:style-name="T524_1">Support<text:s/>to<text:s/>the<text:s/>FCDO’s<text:s/>planning<text:s/>and<text:s/>preparedness<text:s/>work</text:span></text:p>
            </table:table-cell>
            <table:table-cell table:style-name="Cell163">
              <text:p text:style-name="P525"><text:span text:style-name="T525_1">Preparedness</text:span></text:p>
            </table:table-cell>
            <table:table-cell table:style-name="Cell164">
              <text:p text:style-name="P526"><text:span text:style-name="T526_1">Application</text:span></text:p>
              <text:p text:style-name="P527"><text:span text:style-name="T527_1">Identification<text:s/>of<text:s/>needs</text:span></text:p>
            </table:table-cell>
            <table:table-cell table:style-name="Cell165">
              <text:p text:style-name="P528"><text:span text:style-name="T528_1">When<text:s/>there<text:s/>are<text:s/>no<text:s/>active<text:s/>responses,<text:s/>supporting<text:s/>the<text:s/>FCDO<text:s/>and<text:s/>its<text:s/>partners<text:s/>planning<text:s/>and<text:s/>preparedness</text:span><text:span text:style-name="T528_2">:</text:span><text:span text:style-name="T528_3"><text:s/></text:span><text:span text:style-name="T528_4">producing<text:s/>research<text:s/>that<text:s/>support<text:s/>preparedness<text:s/>and<text:s/></text:span><text:span text:style-name="T528_5">to<text:s/>embed<text:s/>evidence<text:s/>and<text:s/>expertise.<text:s/></text:span></text:p>
            </table:table-cell>
            <table:table-cell table:style-name="Cell166">
              <text:p text:style-name="P529"><text:span text:style-name="T529_1">-<text:s/>In-house<text:s/>deep<text:s/>expert<text:s/>(supporting<text:s/>planning<text:s/>and<text:s/>preparedness<text:s/>work<text:s/>in<text:s/>the<text:s/>FCDO<text:s/>related<text:s/>to<text:s/></text:span><text:span text:style-name="T529_2">natural<text:s/>hazard<text:s/>events</text:span><text:span text:style-name="T529_3">).</text:span></text:p>
              <text:p text:style-name="P530"><text:span text:style-name="T530_1">-<text:s/></text:span><text:span text:style-name="T530_2">MoUs</text:span><text:span text:style-name="T530_3"><text:s/>(secondees<text:s/>who<text:s/>can<text:s/>assist<text:s/>with<text:s/>in-house<text:s/>planning<text:s/>and<text:s/>preparedness<text:s/>work<text:s/>when<text:s/>not<text:s/>in<text:s/>active<text:s/>response<text:s/>mode).</text:span></text:p>
            </table:table-cell>
          </table:table-row>
          <table:table-row table:style-name="Row54">
            <table:table-cell table:style-name="Cell167">
              <text:p text:style-name="P531"><text:span text:style-name="T531_1">Rapid<text:s/>evidence<text:s/>synthesis</text:span></text:p>
            </table:table-cell>
            <table:table-cell table:style-name="Cell168">
              <text:p text:style-name="P532"><text:span text:style-name="T532_1">Preparedness/Response</text:span></text:p>
            </table:table-cell>
            <table:table-cell table:style-name="Cell169">
              <text:p text:style-name="P533"><text:span text:style-name="T533_1">Evidence<text:s/>synthesis<text:s/>and<text:s/>secondary<text:s/>research</text:span></text:p>
            </table:table-cell>
            <table:table-cell table:style-name="Cell170">
              <text:p text:style-name="P534"><text:span text:style-name="T534_1">Multidisciplinary<text:s/>summaries<text:s/>of<text:s/>current<text:s/>evidence<text:s/>and<text:s/>analysis<text:s/>prior<text:s/>to,<text:s/>or<text:s/>during,<text:s/>an<text:s/>emergency<text:s/>and<text:s/>evidence-based,<text:s/>practical<text:s/>guidance<text:s/>to<text:s/>inform<text:s/>the<text:s/>FCDO<text:s/>and<text:s/>its<text:s/>partners’<text:s/>responses.</text:span></text:p>
            </table:table-cell>
            <table:table-cell table:style-name="Cell171">
              <text:p text:style-name="P535"><text:span text:style-name="T535_1">-<text:s/>Multi-hazard<text:s/>research<text:s/>network<text:s/>(for<text:s/>reviews<text:s/>conducted<text:s/>by<text:s/>academics<text:s/>and<text:s/>researchers<text:s/>outside<text:s/>of<text:s/>HMG).</text:span></text:p>
              <text:p text:style-name="P536"><text:span text:style-name="T536_1">-<text:s/>In-house<text:s/>deep<text:s/>expert<text:s/>(for<text:s/>reviewed<text:s/>conducted<text:s/>within<text:s/>specific<text:s/>specialism).</text:span></text:p>
            </table:table-cell>
          </table:table-row>
          <table:table-row table:style-name="Row55">
            <table:table-cell table:style-name="Cell172">
              <text:p text:style-name="P537"><text:span text:style-name="T537_1">Active<text:s/>Learning<text:s/>Network<text:s/>and<text:s/></text:span><text:span text:style-name="T537_2">CoLaboratory</text:span></text:p>
            </table:table-cell>
            <table:table-cell table:style-name="Cell173">
              <text:p text:style-name="P538"><text:span text:style-name="T538_1">Preparedness/Response</text:span></text:p>
            </table:table-cell>
            <table:table-cell table:style-name="Cell174">
              <text:p text:style-name="P539"><text:span text:style-name="T539_1">Innovation</text:span></text:p>
              <text:p text:style-name="P540"><text:span text:style-name="T540_1">Testing</text:span></text:p>
              <text:p text:style-name="P541"><text:span text:style-name="T541_1">Improvement</text:span></text:p>
              <text:p text:style-name="P542"><text:span text:style-name="T542_1">Evaluation</text:span></text:p>
            </table:table-cell>
            <table:table-cell table:style-name="Cell175">
              <text:p text:style-name="P543"><text:span text:style-name="T543_1">Creation<text:s/>of<text:s/>communities<text:s/>of<text:s/>practice<text:s/>to<text:s/>facilitate<text:s/>active<text:s/>learning<text:s/>and<text:s/>networking,<text:s/>connecting<text:s/>local,<text:s/>national<text:s/>and<text:s/>international<text:s/>levels.<text:s/>These<text:s/>will<text:s/>also<text:s/>ensure<text:s/>active<text:s/>engagement<text:s/>with,<text:s/>and<text:s/>dissemination<text:s/>of<text:s/>outputs<text:s/>across<text:s/>different<text:s/>areas<text:s/>of<text:s/>expertise<text:s/>and<text:s/>innovation.<text:s/>A<text:s/>collaborative<text:s/>approach<text:s/>to<text:s/>build<text:s/>relationships<text:s/>and<text:s/>share<text:s/>knowledge/learning.</text:span></text:p>
            </table:table-cell>
            <table:table-cell table:style-name="Cell176">
              <text:p text:style-name="P544"><text:span text:style-name="T544_1">-<text:s/>Multi-hazard<text:s/>research<text:s/>network<text:s/>(with<text:s/>support<text:s/>from<text:s/>SECE’s<text:s/>in-house<text:s/>delivery<text:s/>staff)</text:span></text:p>
            </table:table-cell>
          </table:table-row>
          <table:table-row table:style-name="Row56">
            <table:table-cell table:style-name="Cell177">
              <text:p text:style-name="P545"><text:span text:style-name="T545_1">Rapid<text:s/>modelling<text:s/>and<text:s/>analysis<text:s/>(including<text:s/>anticipation<text:s/>and<text:s/>forecasting<text:s/>services)</text:span></text:p>
            </table:table-cell>
            <table:table-cell table:style-name="Cell178">
              <text:p text:style-name="P546"><text:span text:style-name="T546_1">Prevention/Mitigation/</text:span><text:span text:style-name="T546_2"><text:s/></text:span><text:span text:style-name="T546_3">Response</text:span></text:p>
            </table:table-cell>
            <table:table-cell table:style-name="Cell179">
              <text:p text:style-name="P547"><text:span text:style-name="T547_1">Application</text:span></text:p>
              <text:p text:style-name="P548"><text:span text:style-name="T548_1">Evaluation</text:span></text:p>
            </table:table-cell>
            <table:table-cell table:style-name="Cell180">
              <text:p text:style-name="P549"><text:span text:style-name="T549_1">Expert<text:s/>assessment<text:s/>and<text:s/>modelling<text:s/>for<text:s/>cascading<text:s/>and<text:s/>compounding<text:s/>hazards<text:s/>(including<text:s/>natural<text:s/>hazards)<text:s/>and<text:s/>associated<text:s/>impacts.<text:s/>Research<text:s/>into<text:s/>and<text:s/>development<text:s/>of<text:s/>novel<text:s/>anticipatory<text:s/>and<text:s/>predictive<text:s/>approaches<text:s/>and<text:s/>products<text:s/>that<text:s/>the<text:s/>FCDO<text:s/>and<text:s/>its<text:s/>partners<text:s/>can<text:s/>adopt<text:s/>into<text:s/>use.<text:s/>Data<text:s/>modelling<text:s/>to<text:s/>estimate<text:s/>likely<text:s/>numbers<text:s/>of<text:s/>deaths<text:s/>and/or<text:s/>injuries<text:s/>in<text:s/>significant<text:s/>conflicts<text:s/>or<text:s/>humanitarian<text:s/>crises.<text:s/>Modelling<text:s/>and<text:s/>analysis<text:s/>for<text:s/>international<text:s/>natural<text:s/>hazards<text:s/>(including<text:s/>flooding,<text:s/>dispersal<text:s/>hazards<text:s/>and<text:s/>geophysical<text:s/>hazards).</text:span></text:p>
            </table:table-cell>
            <table:table-cell table:style-name="Cell181">
              <text:p text:style-name="P550"><text:span text:style-name="T550_1">-<text:s/></text:span><text:span text:style-name="T550_2">MoUs</text:span><text:span text:style-name="T550_3"><text:s/>(for<text:s/>modelling<text:s/>services<text:s/>aligned<text:s/>with<text:s/>specialisms<text:s/>of<text:s/>organisations)</text:span></text:p>
              <text:p text:style-name="P551"><text:span text:style-name="T551_1">-<text:s/>Multi-hazard<text:s/>research<text:s/>network</text:span></text:p>
              <text:p text:style-name="P552"><text:span text:style-name="T552_1">-<text:s/>Accountable<text:s/>grant<text:s/>(for<text:s/>flood<text:s/>modelling)</text:span></text:p>
              <text:p text:style-name="P553"><text:span text:style-name="T553_1">-<text:s/>Scale-up<text:s/>and<text:s/>pivot<text:s/>funding<text:s/>(for<text:s/>mortality<text:s/>modelling<text:s/>or<text:s/>other<text:s/>modelling<text:s/>capabilities<text:s/>held<text:s/>under<text:s/>other<text:s/>FCDO<text:s/>programmes)</text:span></text:p>
            </table:table-cell>
          </table:table-row>
          <table:table-row table:style-name="Row57">
            <table:table-cell table:style-name="Cell182">
              <text:p text:style-name="P554"><text:span text:style-name="T554_1">Rapid<text:s/>expert<text:s/>advice</text:span></text:p>
            </table:table-cell>
            <table:table-cell table:style-name="Cell183">
              <text:p text:style-name="P555"><text:span text:style-name="T555_1">Response</text:span></text:p>
            </table:table-cell>
            <table:table-cell table:style-name="Cell184">
              <text:p text:style-name="P556"><text:span text:style-name="T556_1">Data<text:s/>synthesis</text:span></text:p>
              <text:p text:style-name="P557"><text:span text:style-name="T557_1">Data<text:s/>analysis</text:span></text:p>
              <text:p text:style-name="P558"><text:span text:style-name="T558_1">Evidence<text:s/>synthesis<text:s/>and<text:s/>secondary<text:s/>research</text:span></text:p>
            </table:table-cell>
            <table:table-cell table:style-name="Cell185">
              <text:p text:style-name="P559"><text:span text:style-name="T559_1">An<text:s/>‘ask<text:s/>the<text:s/>expert’<text:s/>service<text:s/>where<text:s/>science<text:s/>questions<text:s/>can<text:s/>be<text:s/>answered<text:s/>rapidly<text:s/>by<text:s/>reliable<text:s/>experts<text:s/>during<text:s/>an<text:s/>emergency.<text:s/></text:span></text:p>
            </table:table-cell>
            <table:table-cell table:style-name="Cell186">
              <text:p text:style-name="P560"><text:span text:style-name="T560_1">-<text:s/>Multi-hazard<text:s/>research<text:s/>network<text:s/>(for<text:s/>academics<text:s/>and<text:s/>researchers<text:s/>outside<text:s/>of<text:s/>HMG)</text:span></text:p>
              <text:p text:style-name="P561"><text:span text:style-name="T561_1">-<text:s/>In-house<text:s/>deep<text:s/>expert<text:s/>(for<text:s/>questions<text:s/>relevant<text:s/>to<text:s/></text:span><text:span text:style-name="T561_2">natural<text:s/>hazard<text:s/>events</text:span><text:span text:style-name="T561_3">),<text:s/>and,</text:span></text:p>
              <text:p text:style-name="P562"><text:span text:style-name="T562_1">-<text:s/></text:span><text:span text:style-name="T562_2">MoUs</text:span><text:span text:style-name="T562_3"><text:s/>(for<text:s/>advice<text:s/>requests<text:s/>aligned<text:s/>with<text:s/>organisational<text:s/>specialisms).</text:span></text:p>
            </table:table-cell>
          </table:table-row>
        </table:table>
        <text:p text:style-name="P563"/>
      </text:section>
      <text:section text:style-name="S3" text:name="S3">
        <text:h text:style-name="P564" text:outline-level="2"><text:span text:style-name="T564_1">Theory<text:s/>of<text:s/>change</text:span><text:span text:style-name="T564_2"><text:s/></text:span><text:span text:style-name="T564_3">(</text:span><text:span text:style-name="T564_4">ToC</text:span><text:span text:style-name="T564_5">)</text:span></text:h>
        <text:list text:style-name="LS2" xml:id="list186" text:continue-list="list1">
          <text:list-item>
            <text:p text:style-name="P565"><text:span text:style-name="T565_1">Figure<text:s/></text:span><text:span text:style-name="T565_2">3</text:span><text:span text:style-name="T565_3">,<text:s/>below,<text:s/>shows</text:span><text:span text:style-name="T565_4"><text:s/>the<text:s/>theory<text:s/>of<text:s/>change<text:s/></text:span><text:span text:style-name="T565_5">(</text:span><text:span text:style-name="T565_6">ToC</text:span><text:span text:style-name="T565_7">)<text:s/></text:span><text:span text:style-name="T565_8">for<text:s/>SECE.<text:s/>In<text:s/>summary,<text:s/>the<text:s/></text:span><text:span text:style-name="T565_9">ToC</text:span><text:span text:style-name="T565_10"><text:s/>shows</text:span><text:span text:style-name="T565_11">:</text:span></text:p>
          </text:list-item>
        </text:list>
        <text:list text:style-name="LS14" xml:id="list187">
          <text:list-item>
            <text:list>
              <text:list-item>
                <text:p text:style-name="P566"><text:span text:style-name="T566_1">IF</text:span><text:span text:style-name="T566_2"><text:s/>SECE<text:s/></text:span><text:span text:style-name="T566_3">can<text:s/>leverage<text:s/></text:span><text:span text:style-name="T566_4">the<text:s/>research<text:s/>skills<text:s/>of</text:span><text:span text:style-name="T566_5"><text:s/>in-house<text:s/>staff,<text:s/>experts<text:s/>across<text:s/>HMG<text:s/>and<text:s/>experts<text:s/>in<text:s/>the<text:s/>research<text:s/>community<text:s/>outside<text:s/>of<text:s/>HMG</text:span><text:span text:style-name="T566_6"><text:s/>(see<text:s/>‘</text:span><text:span text:style-name="T566_7">inputs</text:span><text:span text:style-name="T566_8">’)</text:span><text:span text:style-name="T566_9">.</text:span></text:p>
              </text:list-item>
              <text:list-item>
                <text:p text:style-name="P567"><text:span text:style-name="T567_1">THEN</text:span><text:span text:style-name="T567_2"><text:s/></text:span><text:span text:style-name="T567_3">the<text:s/>FCDO<text:s/>will<text:s/>have<text:s/>a<text:s/>better<text:s/>coordinated<text:s/></text:span><text:span text:style-name="T567_4">research<text:s/>and<text:s/>innovation<text:s/>pipeline</text:span><text:span text:style-name="T567_5"><text:s/>for<text:s/>emergency<text:s/>preparedness<text:s/>and<text:s/>response</text:span><text:span text:style-name="T567_6">;</text:span><text:span text:style-name="T567_7"><text:s/></text:span><text:span text:style-name="T567_8">research<text:s/>can<text:s/>be<text:s/>done<text:s/>to<text:s/>understand<text:s/>user<text:s/>needs<text:s/>enabling<text:s/></text:span><text:span text:style-name="T567_9">research<text:s/></text:span><text:span text:style-name="T567_10">to<text:s/></text:span><text:span text:style-name="T567_11">be<text:s/>translated<text:s/>into<text:s/>relevant<text:s/>and<text:s/>timely<text:s/>analysis</text:span><text:span text:style-name="T567_12"><text:s/>and</text:span><text:span text:style-name="T567_13"><text:s/>advice<text:s/>for<text:s/>the<text:s/>FCDO<text:s/>and<text:s/>its<text:s/>partner’s<text:s/>emergency<text:s/>needs</text:span><text:span text:style-name="T567_14">;</text:span><text:span text:style-name="T567_15"><text:s/>and<text:s/>there<text:s/>will<text:s/>be<text:s/></text:span><text:span text:style-name="T567_16">more<text:s/>research<text:s/></text:span><text:span text:style-name="T567_17">produced<text:s/>and<text:s/>publicly<text:s/>available<text:s/></text:span><text:span text:style-name="T567_18">on<text:s/>improving<text:s/>emergency<text:s/>prediction,<text:s/>prevention,<text:s/>mitigation,<text:s/>preparation<text:s/>and<text:s/>response</text:span><text:span text:style-name="T567_19"><text:s/>(see<text:s/>‘activities’)</text:span><text:span text:style-name="T567_20">.</text:span><text:span text:style-name="T567_21"><text:s/></text:span></text:p>
              </text:list-item>
              <text:list-item>
                <text:p text:style-name="P568"><text:span text:style-name="T568_1">PRODUCING<text:s/></text:span><text:span text:style-name="T568_2">a<text:s/>‘one-stop-shop’</text:span><text:span text:style-name="T568_3"><text:s/>where:</text:span></text:p>
                <text:list>
                  <text:list-item>
                    <text:p text:style-name="P569"><text:span text:style-name="T569_1">FCDO<text:s/>staff<text:s/>can<text:s/>raise<text:s/>their<text:s/>research<text:s/>and<text:s/>evidence<text:s/>needs<text:s/>and<text:s/>have<text:s/>easy<text:s/>access<text:s/>to<text:s/>evidence<text:s/>that<text:s/>can<text:s/>inform<text:s/>their<text:s/>activities<text:s/>in<text:s/>predication,<text:s/>prevention,<text:s/>mitigation,<text:s/>preparation<text:s/>and<text:s/>response<text:s/>to<text:s/>emergencies.</text:span><text:span text:style-name="T569_2"><text:s/></text:span><text:span text:style-name="T569_3">FCDO<text:s/>teams<text:s/></text:span><text:span text:style-name="T569_4">can<text:s/>then<text:s/>use<text:s/>this<text:s/></text:span><text:span text:style-name="T569_5">research,<text:s/>evidence,<text:s/>analysis<text:s/>and<text:s/>expertise<text:s/>in<text:s/>their<text:s/>roles<text:s/>and<text:s/>in<text:s/>decision<text:s/>making.</text:span></text:p>
                  </text:list-item>
                  <text:list-item>
                    <text:p text:style-name="P570"><text:span text:style-name="T570_1">Innovative<text:s/></text:span><text:span text:style-name="T570_2">research,<text:s/></text:span><text:span text:style-name="T570_3">methods<text:s/>and<text:s/></text:span><text:span text:style-name="T570_4">evidence<text:s/></text:span><text:span text:style-name="T570_5">products<text:s/></text:span><text:span text:style-name="T570_6">(</text:span><text:span text:style-name="T570_7">tailored<text:s/>to<text:s/>support<text:s/>emergency<text:s/>prediction,<text:s/>prevention,<text:s/>mitigation,<text:s/>preparation<text:s/>and<text:s/>response</text:span><text:span text:style-name="T570_8">)<text:s/></text:span><text:span text:style-name="T570_9">are<text:s/></text:span><text:span text:style-name="T570_10">produced<text:s/></text:span><text:span text:style-name="T570_11">and<text:s/>published<text:s/></text:span><text:span text:style-name="T570_12">for<text:s/>the<text:s/>global<text:s/>good</text:span><text:span text:style-name="T570_13"><text:s/>(see<text:s/>‘outputs’).</text:span></text:p>
                  </text:list-item>
                  <text:list-item>
                    <text:p text:style-name="P571"><text:span text:style-name="T571_1">Evidence<text:s/>generated<text:s/>is<text:s/>translated<text:s/></text:span><text:span text:style-name="T571_2">expertly<text:s/></text:span><text:span text:style-name="T571_3">to<text:s/>enable<text:s/>easy<text:s/></text:span><text:span text:style-name="T571_4">interpretation<text:s/>and<text:s/></text:span><text:span text:style-name="T571_5">use<text:s/>by<text:s/></text:span><text:span text:style-name="T571_6">FCDO<text:s/>and<text:s/>partner<text:s/>response<text:s/>agencies</text:span><text:span text:style-name="T571_7"><text:s/>especially<text:s/>in<text:s/>emergency<text:s/>situations.</text:span></text:p>
                  </text:list-item>
                </text:list>
              </text:list-item>
              <text:list-item>
                <text:p text:style-name="P572"><text:span text:style-name="T572_1">LEADING<text:s/>TO</text:span><text:span text:style-name="T572_2"><text:s/></text:span><text:span text:style-name="T572_3">improved<text:s/>effectiveness<text:s/>in<text:s/>FCDO<text:s/>emergency<text:s/>responses<text:s/>(including<text:s/>more<text:s/>timely,<text:s/>more<text:s/>efficient<text:s/>and<text:s/>more<text:s/>effective<text:s/>responses),<text:s/></text:span><text:span text:style-name="T572_4">response<text:s/>agencies,<text:s/></text:span><text:span text:style-name="T572_5">international<text:s/>governments<text:s/>and<text:s/></text:span><text:span text:style-name="T572_6">other</text:span><text:span text:style-name="T572_7"><text:s/>international<text:s/>organisations<text:s/>being<text:s/>better<text:s/>able<text:s/>to<text:s/>prepare<text:s/>for,<text:s/>and<text:s/>respond<text:s/>to,<text:s/>emergencies<text:s/>using<text:s/></text:span><text:span text:style-name="T572_8">research<text:s/>evidence</text:span><text:span text:style-name="T572_9">,<text:s/>analysis<text:s/>and<text:s/>expertise</text:span><text:span text:style-name="T572_10">,<text:s/></text:span><text:span text:style-name="T572_11">enabling</text:span><text:span text:style-name="T572_12"><text:s/>c</text:span><text:span text:style-name="T572_13">ommunities<text:s/>in<text:s/>LMICs<text:s/></text:span><text:span text:style-name="T572_14">to<text:s/>be</text:span><text:span text:style-name="T572_15"><text:s/></text:span><text:span text:style-name="T572_16">better<text:s/>supported</text:span><text:span text:style-name="T572_17"><text:s/>to<text:s/></text:span><text:span text:style-name="T572_18">cope<text:s/>with</text:span><text:span text:style-name="T572_19"><text:s/>emergencies<text:s/></text:span><text:span text:style-name="T572_20">(see<text:s/>‘outcomes’).</text:span></text:p>
              </text:list-item>
              <text:list-item>
                <text:p text:style-name="P573"><text:span text:style-name="T573_1">RESULTING<text:s/>IN</text:span><text:span text:style-name="T573_2"><text:s/>a<text:s/>reduction<text:s/>in<text:s/></text:span><text:span text:style-name="T573_3">preventable<text:s/></text:span><text:span text:style-name="T573_4">deaths</text:span><text:span text:style-name="T573_5"><text:s/></text:span><text:span text:style-name="T573_6">and<text:s/>suffering<text:s/>during<text:s/>international<text:s/>crises<text:s/>and<text:s/>emergencies</text:span><text:span text:style-name="T573_7">,<text:s/>particularly<text:s/>in<text:s/>LMIC</text:span><text:span text:style-name="T573_8">s</text:span><text:span text:style-name="T573_9"><text:s/>(see<text:s/></text:span><text:span text:style-name="T573_10">‘</text:span><text:span text:style-name="T573_11">impact</text:span><text:span text:style-name="T573_12">’)</text:span><text:span text:style-name="T573_13">.</text:span></text:p>
              </text:list-item>
            </text:list>
          </text:list-item>
        </text:list>
        <text:p text:style-name="P574"/>
        <text:list text:style-name="LS2" xml:id="list195" text:continue-list="list1">
          <text:list-item>
            <text:p text:style-name="P575"><text:span text:style-name="T575_1">The<text:s/></text:span><text:span text:style-name="T575_2">key<text:s/>assumptions<text:s/>underpinning<text:s/>the<text:s/>theory<text:s/>of<text:s/>change<text:s/>are<text:s/>as<text:s/>follows:</text:span></text:p>
          </text:list-item>
        </text:list>
        <text:list text:style-name="LS14" xml:id="list196">
          <text:list-item>
            <text:list>
              <text:list-item>
                <text:p text:style-name="P576"><text:span text:style-name="T576_1">Research<text:s/>developed<text:s/>under<text:s/>the<text:s/>programme<text:s/>generate</text:span><text:span text:style-name="T576_2">s</text:span><text:span text:style-name="T576_3"><text:s/>new<text:s/>approaches,<text:s/>products,<text:s/>knowledge<text:s/></text:span><text:span text:style-name="T576_4">that<text:s/></text:span><text:span text:style-name="T576_5">fill<text:s/>existing<text:s/>evidence<text:s/>gaps<text:s/></text:span><text:span text:style-name="T576_6">and<text:s/></text:span><text:span text:style-name="T576_7">those<text:s/>that<text:s/>emerge<text:s/>during<text:s/>a<text:s/>new<text:s/>crisis<text:s/>on<text:s/></text:span><text:span text:style-name="T576_8">the<text:s/></text:span><text:span text:style-name="T576_9">timescales<text:s/>needed<text:s/>to<text:s/>inform<text:s/>response<text:s/>activities.</text:span></text:p>
              </text:list-item>
              <text:list-item>
                <text:p text:style-name="P577"><text:span text:style-name="T577_1">Where<text:s/></text:span><text:span text:style-name="T577_2">research<text:s/>develops<text:s/></text:span><text:span text:style-name="T577_3">n</text:span><text:span text:style-name="T577_4">ew<text:s/>approaches<text:s/>and<text:s/>products</text:span><text:span text:style-name="T577_5">,<text:s/>routes<text:s/>exist<text:s/>to<text:s/>operationalise<text:s/>these<text:s/>approaches<text:s/>either<text:s/>in<text:s/>partnership<text:s/>with<text:s/></text:span><text:span text:style-name="T577_6">and<text:s/>through<text:s/>adoption<text:s/>by<text:s/>other<text:s/></text:span><text:span text:style-name="T577_7">agencies<text:s/></text:span><text:span text:style-name="T577_8">and/</text:span><text:span text:style-name="T577_9">or<text:s/></text:span><text:span text:style-name="T577_10">(subject<text:s/>to<text:s/>further<text:s/>approvals)<text:s/>through<text:s/></text:span><text:span text:style-name="T577_11">follow<text:s/>on<text:s/>funding<text:s/>from<text:s/>FCDO.</text:span></text:p>
              </text:list-item>
              <text:list-item>
                <text:p text:style-name="P578"><text:span text:style-name="T578_1">Greater<text:s/>use<text:s/>of<text:s/></text:span><text:span text:style-name="T578_2">research<text:s/>evidence</text:span><text:span text:style-name="T578_3">,<text:s/>analysis<text:s/>and<text:s/>expertise<text:s/>would<text:s/>improve<text:s/>preparedness<text:s/>and<text:s/>response<text:s/>to<text:s/>international<text:s/>emergencies.<text:s/></text:span></text:p>
              </text:list-item>
              <text:list-item>
                <text:p text:style-name="P579"><text:span text:style-name="T579_1">Where<text:s/>adequate<text:s/>provision<text:s/>is<text:s/>made,<text:s/>decision-makers<text:s/>will<text:s/>use<text:s/></text:span><text:span text:style-name="T579_2">a<text:s/>range<text:s/>of</text:span><text:span text:style-name="T579_3"><text:s/></text:span><text:span text:style-name="T579_4">research<text:s/>evidence</text:span><text:span text:style-name="T579_5">,<text:s/>analysis<text:s/>and<text:s/>expertise.</text:span></text:p>
              </text:list-item>
              <text:list-item>
                <text:p text:style-name="P580"><text:span text:style-name="T580_1">Key<text:s/>stakeholders<text:s/>(including<text:s/>intergovernmental<text:s/>organisations<text:s/>and<text:s/>affected<text:s/>countries)<text:s/>will<text:s/>be<text:s/>supportive<text:s/>of<text:s/>greater<text:s/>use<text:s/>of<text:s/></text:span><text:span text:style-name="T580_2">research<text:s/>evidence</text:span><text:span text:style-name="T580_3">,<text:s/>analysis<text:s/>and<text:s/>expertise.</text:span></text:p>
              </text:list-item>
              <text:list-item>
                <text:p text:style-name="P581"><text:span text:style-name="T581_1">The<text:s/>FCDO<text:s/>and<text:s/>its<text:s/>partners<text:s/></text:span><text:span text:style-name="T581_2">are<text:s/>able<text:s/>to</text:span><text:span text:style-name="T581_3"><text:s/>adequately<text:s/>manage<text:s/>key<text:s/>risks,<text:s/>as<text:s/>outlined<text:s/>in<text:s/>the<text:s/>Strategic<text:s/>and<text:s/>Management<text:s/>Cases.</text:span></text:p>
              </text:list-item>
              <text:list-item>
                <text:p text:style-name="P582"><text:span text:style-name="T582_1">The<text:s/>FCDO<text:s/>and<text:s/>its<text:s/>partners<text:s/>will<text:s/>be<text:s/>able<text:s/>to<text:s/>operate<text:s/>in<text:s/>affected<text:s/>regions<text:s/>during<text:s/>a<text:s/>crisis<text:s/>and<text:s/>emergency<text:s/>responses.</text:span></text:p>
              </text:list-item>
              <text:list-item>
                <text:p text:style-name="P583"><text:span text:style-name="T583_1">The<text:s/>FCDO’s<text:s/>crisis<text:s/>response<text:s/>work<text:s/>will<text:s/>continue<text:s/>to<text:s/>be<text:s/>supported<text:s/>by<text:s/>any<text:s/>incumbent<text:s/>Government</text:span></text:p>
              </text:list-item>
            </text:list>
          </text:list-item>
        </text:list>
        <text:p text:style-name="P584"/>
        <text:list text:style-name="LS2" xml:id="list204" text:continue-list="list1">
          <text:list-item>
            <text:p text:style-name="P585"><text:span text:style-name="T585_1">The<text:s/>evidence<text:s/>underpinning<text:s/>the<text:s/>theory<text:s/>of<text:s/>change<text:s/>is<text:s/>as<text:s/>follows:</text:span></text:p>
          </text:list-item>
        </text:list>
        <text:list text:style-name="LS16" xml:id="list205">
          <text:list-item>
            <text:list>
              <text:list-item>
                <text:p text:style-name="P586"><text:span text:style-name="T586_1">Inputs:<text:s/>Bringing<text:s/>together<text:s/>a<text:s/>broad<text:s/>range<text:s/>of<text:s/>experts<text:s/>can<text:s/>improve<text:s/>coordination<text:s/>and<text:s/>uptake<text:s/>of<text:s/></text:span><text:span text:style-name="T586_2">research<text:s/>evidence</text:span><text:span text:style-name="T586_3"><text:s/>and<text:s/>analysis<text:s/>(A1,<text:s/>A2,<text:s/>A3).</text:span><text:span text:style-name="T586_4"><text:note text:note-class="footnote"><text:note-citation/><text:note-body><text:p text:style-name="P587"><text:span text:style-name="T587_1"><text:s/>FCDO<text:s/>(2021).<text:s/></text:span><text:span text:style-name="T587_2"><text:a xlink:type="simple" xlink:href="https://www.gov.uk/government/publications/science-advice-in-the-uk"><text:span text:style-name="T587_3">Science<text:s/>Advice<text:s/>in<text:s/>the<text:s/>UK</text:span></text:a></text:span><text:span text:style-name="T587_4"><text:s/>(p.92).</text:span></text:p></text:note-body></text:note></text:span><text:span text:style-name="T587_5">,</text:span><text:span text:style-name="T587_6"><text:note text:note-class="footnote"><text:note-citation/><text:note-body><text:p text:style-name="P588"><text:span text:style-name="T588_1"><text:s/>Institute<text:s/>for<text:s/>Government<text:s/>(2020).<text:s/></text:span><text:span text:style-name="T588_2"><text:a xlink:type="simple" xlink:href="https://www.instituteforgovernment.org.uk/publication/report/science-advice-crisis"><text:span text:style-name="T588_3">Science<text:s/>advice<text:s/>in<text:s/>a<text:s/>crisis</text:span></text:a></text:span><text:span text:style-name="T588_4"><text:s/>(p.28).</text:span></text:p></text:note-body></text:note></text:span><text:span text:style-name="T588_5">,</text:span><text:span text:style-name="T588_6"><text:note text:note-class="footnote"><text:note-citation/><text:note-body><text:p text:style-name="P589"><text:span text:style-name="T589_1"><text:s/>Institute<text:s/>for<text:s/>Government<text:s/>(2020).<text:s/></text:span><text:span text:style-name="T589_2"><text:a xlink:type="simple" xlink:href="https://www.instituteforgovernment.org.uk/sites/default/files/improve_collaboration_across_government.pdf"><text:span text:style-name="T589_3">How<text:s/>to<text:s/>improve<text:s/>collaboration<text:s/>across<text:s/>government</text:span></text:a></text:span><text:span text:style-name="T589_4"><text:s/>(p.6).</text:span></text:p></text:note-body></text:note></text:span></text:p>
              </text:list-item>
              <text:list-item>
                <text:p text:style-name="P590"><text:span text:style-name="T590_1">Activities:<text:s/>Responsive,<text:s/>coordinated<text:s/>and<text:s/>relevant<text:s/>rapid<text:s/>evidence<text:s/>generation<text:s/>and<text:s/>science<text:s/>advice<text:s/>can<text:s/>support<text:s/>the<text:s/>work<text:s/>of<text:s/>governments<text:s/>(B1,<text:s/>B2</text:span><text:span text:style-name="T590_2">,<text:s/>B3</text:span><text:span text:style-name="T590_3">).</text:span><text:span text:style-name="T590_4"><text:note text:note-class="footnote"><text:note-citation/><text:note-body><text:p text:style-name="P591"><text:span text:style-name="T591_1"><text:s/>Centre<text:s/>for<text:s/>Science<text:s/>and<text:s/>Policy<text:s/>(2013).<text:s/></text:span><text:span text:style-name="T591_2"><text:a xlink:type="simple" xlink:href="https://www.csap.cam.ac.uk/projects/future-directions-scientific-advice-whitehall/"><text:span text:style-name="T591_3">Future<text:s/>directions<text:s/>for<text:s/>scientific<text:s/>advice<text:s/>in<text:s/>Whitehall</text:span></text:a></text:span><text:span text:style-name="T591_4"><text:s/>(p.25).</text:span></text:p></text:note-body></text:note></text:span><text:span text:style-name="T591_5">,</text:span><text:span text:style-name="T591_6"><text:note text:note-class="footnote"><text:note-citation/><text:note-body><text:p text:style-name="P592"><text:span text:style-name="T592_1"><text:s/>Brennan,<text:s/>R.<text:s/>&amp;<text:s/>Nandy,<text:s/>R.<text:s/>(2001).<text:s/></text:span><text:span text:style-name="T592_2"><text:a xlink:type="simple" xlink:href="https://onlinelibrary.wiley.com/doi/abs/10.1046/j.1442-2026.2001.00203.x"><text:span text:style-name="T592_3">Complex<text:s/>humanitarian<text:s/>emergencies:<text:s/>A<text:s/>major<text:s/>global<text:s/>health<text:s/>challenge</text:span></text:a></text:span><text:span text:style-name="T592_4">.<text:s/></text:span><text:span text:style-name="T592_5">Emergency<text:s/>Medicine</text:span><text:span text:style-name="T592_6">,<text:s/>13(2):<text:s/>147–156.</text:span></text:p></text:note-body></text:note></text:span><text:span text:style-name="T592_7">,</text:span><text:span text:style-name="T592_8"><text:note text:note-class="footnote"><text:note-citation/><text:note-body><text:p text:style-name="P593"><text:span text:style-name="T593_1"><text:s/>GO-Science<text:s/>(2019).<text:s/></text:span><text:span text:style-name="T593_2"><text:a xlink:type="simple" xlink:href="https://www.gov.uk/government/publications/government-science-capability-review"><text:span text:style-name="T593_3">A<text:s/>review<text:s/>of<text:s/>government<text:s/>science<text:s/>capability</text:span></text:a></text:span><text:span text:style-name="T593_4"><text:s/>(p.22).<text:s/></text:span></text:p></text:note-body></text:note></text:span><text:span text:style-name="T593_5"><text:s/>Innovation<text:s/>and<text:s/>research<text:s/>into<text:s/>the<text:s/>future<text:s/>evidence<text:s/>needs<text:s/>and<text:s/>can<text:s/>support<text:s/>preparedness<text:s/>work<text:s/>for<text:s/>emergencies<text:s/>(B</text:span><text:span text:style-name="T593_6">4</text:span><text:span text:style-name="T593_7">).</text:span><text:span text:style-name="T593_8"><text:note text:note-class="footnote"><text:note-citation/><text:note-body><text:p text:style-name="P594"><text:span text:style-name="T594_1"><text:s/>Kinsella,<text:s/>C.<text:s/></text:span><text:span text:style-name="T594_2">et<text:s/>al<text:s/></text:span><text:span text:style-name="T594_3">(2020).<text:s/></text:span><text:span text:style-name="T594_4"><text:a xlink:type="simple" xlink:href="https://journals.plos.org/plospathogens/article?id=10.1371/journal.ppat.1008902"><text:span text:style-name="T594_5">Preparedness<text:s/>needs<text:s/>research:<text:s/>How<text:s/>fundamental<text:s/>science<text:s/>and<text:s/>international<text:s/>collaboration<text:s/>accelerated<text:s/>the<text:s/>response<text:s/>to<text:s/>COVID-19</text:span></text:a></text:span><text:span text:style-name="T594_6">.<text:s/></text:span><text:span text:style-name="T594_7">PLOS<text:s/>Pathogens</text:span><text:span text:style-name="T594_8">,<text:s/>16(10):<text:s/>e1008902).</text:span></text:p></text:note-body></text:note></text:span><text:span text:style-name="T594_9">,</text:span><text:span text:style-name="T594_10"><text:note text:note-class="footnote"><text:note-citation/><text:note-body><text:p text:style-name="P595"><text:span text:style-name="T595_1"><text:s/>Kinyanjui,<text:s/>S.<text:s/></text:span><text:span text:style-name="T595_2">et<text:s/>al<text:s/></text:span><text:span text:style-name="T595_3">(2020).<text:s/></text:span><text:span text:style-name="T595_4"><text:a xlink:type="simple" xlink:href="https://gh.bmj.com/content/5/7/e003072"><text:span text:style-name="T595_5">Enhancing<text:s/>science<text:s/>preparedness<text:s/>for<text:s/>health<text:s/>emergencies<text:s/>in<text:s/>Africa<text:s/>through<text:s/>research<text:s/>capacity<text:s/>building</text:span></text:a></text:span><text:span text:style-name="T595_6">.<text:s/></text:span><text:span text:style-name="T595_7">BMJ<text:s/>Global<text:s/>Health</text:span><text:span text:style-name="T595_8">,<text:s/>5:<text:s/>e003072.</text:span></text:p></text:note-body></text:note></text:span><text:span text:style-name="T595_9">,</text:span><text:span text:style-name="T595_10"><text:note text:note-class="footnote"><text:note-citation/><text:note-body><text:p text:style-name="P596"><text:span text:style-name="T596_1"><text:s/>Ramalingam,<text:s/>B.<text:s/>&amp;<text:s/>Prabhu,<text:s/>J.<text:s/>(2020).<text:s/></text:span><text:span text:style-name="T596_2"><text:a xlink:type="simple" xlink:href="https://www.oecd.org/en/publications/2020/12/innovation-development-and-covid-19-challenges-opportunities-and-ways-forward_af3ba160.html"><text:span text:style-name="T596_3">Innovation,<text:s/>development<text:s/>and<text:s/>COVID-19:<text:s/>Challenges,<text:s/>opportunities<text:s/>and<text:s/>ways<text:s/>forward</text:span></text:a></text:span><text:span text:style-name="T596_4">.<text:s/></text:span><text:span text:style-name="T596_5">OECD</text:span><text:span text:style-name="T596_6">.</text:span></text:p></text:note-body></text:note></text:span><text:span text:style-name="T596_7"><text:s/></text:span></text:p>
              </text:list-item>
              <text:list-item>
                <text:p text:style-name="P597"><text:span text:style-name="T597_1">Outputs:<text:s/>Having<text:s/>a<text:s/>mechanism<text:s/>where<text:s/></text:span><text:span text:style-name="T597_2">research<text:s/>evidence</text:span><text:span text:style-name="T597_3">,<text:s/>analysis<text:s/>and<text:s/>expertise<text:s/>is<text:s/>coordinated<text:s/>for<text:s/>the<text:s/>customer<text:s/>ensures<text:s/>better<text:s/>uptake<text:s/>of<text:s/>evidence<text:s/>and<text:s/>expertise<text:s/>and<text:s/>increases<text:s/>evidence-based<text:s/>decision-making<text:s/>(C1,<text:s/>C4).</text:span><text:span text:style-name="T597_4"><text:note text:note-class="footnote"><text:note-citation/><text:note-body><text:p text:style-name="P598"><text:span text:style-name="T598_1"><text:s/>Chatham,<text:s/>A.<text:s/>(2016).<text:s/></text:span><text:span text:style-name="T598_2"><text:a xlink:type="simple" xlink:href="https://link.springer.com/referenceworkentry/10.1007/978-3-319-31816-5_720-1"><text:span text:style-name="T598_3">Coordination<text:s/>and<text:s/>collaboration<text:s/>in<text:s/>crisis<text:s/>management</text:span></text:a></text:span><text:span text:style-name="T598_4">.<text:s/></text:span><text:span text:style-name="T598_5">Global<text:s/>Encyclopaedia<text:s/>of<text:s/>Public<text:s/>Administration,<text:s/>Public<text:s/>Policy<text:s/>and<text:s/>Governance.</text:span></text:p></text:note-body></text:note></text:span><text:span text:style-name="T598_6">,</text:span><text:span text:style-name="T598_7"><text:note text:note-class="footnote"><text:note-citation/><text:note-body><text:p text:style-name="P599"><text:span text:style-name="T599_1"><text:s/>Gavi<text:s/>(2023).<text:s/></text:span><text:span text:style-name="T599_2"><text:a xlink:type="simple" xlink:href="https://www.gavi.org/news-resources/knowledge-products/coordination-crisis-lessons-managing-covax-strategic-coordination-office-2021-2023"><text:span text:style-name="T599_3">Coordination<text:s/>in<text:s/>a<text:s/>crisis:<text:s/>Lessons<text:s/>managing<text:s/>the<text:s/>COVAX<text:s/>Strategic<text:s/>Coordination<text:s/>Office<text:s/>(2021–2023)</text:span></text:a></text:span><text:span text:style-name="T599_4">.</text:span></text:p></text:note-body></text:note></text:span><text:span text:style-name="T599_5">,</text:span><text:span text:style-name="T599_6"><text:note text:note-class="footnote"><text:note-citation/><text:note-body><text:p text:style-name="P600"><text:span text:style-name="T600_1"><text:s/>FCDO<text:s/>(2024).<text:s/>Crisis<text:s/>doctrine.</text:span></text:p></text:note-body></text:note></text:span><text:span text:style-name="T600_2">,</text:span><text:span text:style-name="T600_3"><text:note text:note-class="footnote"><text:note-citation/><text:note-body><text:p text:style-name="P601"><text:span text:style-name="T601_1"><text:s/>See<text:s/>barriers<text:s/>and<text:s/>enablers<text:s/>table<text:s/>from<text:s/>engagement<text:s/>workshops.</text:span></text:p></text:note-body></text:note></text:span><text:span text:style-name="T601_2"><text:s/>Science<text:s/>advice<text:s/>is<text:s/>more<text:s/>robust<text:s/>and<text:s/>usable<text:s/>when<text:s/>it<text:s/>synthesises<text:s/>multiple<text:s/>disciplines<text:s/>and<text:s/>is<text:s/>tailored<text:s/>to<text:s/>its<text:s/>core<text:s/>customer<text:s/>(C2).</text:span><text:span text:style-name="T601_3"><text:note text:note-class="footnote"><text:note-citation/><text:note-body><text:p text:style-name="P602"><text:span text:style-name="T602_1"><text:s/>Donovan,<text:s/>A.<text:s/>(2021).<text:s/></text:span><text:span text:style-name="T602_2"><text:a xlink:type="simple" xlink:href="https://www.sciencedirect.com/science/article/pii/S2212420921000303"><text:span text:style-name="T602_3">Experts<text:s/>in<text:s/>emergencies:<text:s/>A<text:s/>framework<text:s/>for<text:s/>understanding<text:s/>scientific<text:s/>advice<text:s/>in<text:s/>crisis<text:s/>contexts</text:span></text:a></text:span><text:span text:style-name="T602_4">.<text:s/></text:span><text:span text:style-name="T602_5">International<text:s/>Journal<text:s/>of<text:s/>Disaster<text:s/>Risk<text:s/>Reduction</text:span><text:span text:style-name="T602_6">,<text:s/>56(1):<text:s/>e102064.</text:span></text:p></text:note-body></text:note></text:span><text:span text:style-name="T602_7">,</text:span><text:span text:style-name="T602_8"><text:note text:note-class="footnote"><text:note-citation/><text:note-body><text:p text:style-name="P603"><text:span text:style-name="T603_1"><text:s/>Whitty,<text:s/>C.<text:s/>&amp;<text:s/>Collet-Fenson,<text:s/>L.<text:s/>(2021).<text:s/></text:span><text:span text:style-name="T603_2"><text:a xlink:type="simple" xlink:href="https://royalsocietypublishing.org/doi/10.1098/rsfs.2021.0059"><text:span text:style-name="T603_3">Formal<text:s/>and<text:s/>informal<text:s/>science<text:s/>advice<text:s/>in<text:s/>emergencies:<text:s/>COVID-19<text:s/>in<text:s/>the<text:s/>UK</text:span></text:a></text:span><text:span text:style-name="T603_4">.<text:s/></text:span><text:span text:style-name="T603_5">Interface<text:s/>Focus</text:span><text:span text:style-name="T603_6">,<text:s/>11:<text:s/>e20210059.</text:span></text:p></text:note-body></text:note></text:span><text:span text:style-name="T603_7"><text:s/>Responses<text:s/>are<text:s/>more<text:s/>effective<text:s/>when<text:s/>evidence<text:s/>and<text:s/>analysis<text:s/>are<text:s/>shared<text:s/>with<text:s/>intergovernmental<text:s/>organisations<text:s/>and<text:s/>local<text:s/>community<text:s/>actors<text:s/>(C3).</text:span><text:span text:style-name="T603_8"><text:note text:note-class="footnote"><text:note-citation/><text:note-body><text:p text:style-name="P604"><text:span text:style-name="T604_1"><text:s/>Global<text:s/>Humanitarian<text:s/>Review<text:s/>(2022).<text:s/></text:span><text:span text:style-name="T604_2"><text:a xlink:type="simple" xlink:href="https://2022.gho.unocha.org/delivering-better/local-actors-play-key-role-humanitarian-action/"><text:span text:style-name="T604_3">Local<text:s/>actors<text:s/>play<text:s/>a<text:s/>key<text:s/>role<text:s/>in<text:s/>humanitarian<text:s/>action</text:span></text:a></text:span><text:span text:style-name="T604_4">.</text:span></text:p></text:note-body></text:note></text:span><text:span text:style-name="T604_5">,</text:span><text:span text:style-name="T604_6"><text:note text:note-class="footnote"><text:note-citation/><text:note-body><text:p text:style-name="P605"><text:span text:style-name="T605_1"><text:s/>Elrha<text:s/>(2021).<text:s/></text:span><text:span text:style-name="T605_2"><text:a xlink:type="simple" xlink:href="https://reliefweb.int/report/world/knowing-doing-evidence-use-humanitarian-sector"><text:span text:style-name="T605_3">From<text:s/>knowing<text:s/>to<text:s/></text:span><text:span text:style-name="T605_4">doing:</text:span><text:span text:style-name="T605_5"><text:s/>evidence<text:s/>use<text:s/>in<text:s/>the<text:s/>humanitarian<text:s/>sector</text:span></text:a></text:span><text:span text:style-name="T605_6">.</text:span></text:p></text:note-body></text:note></text:span></text:p>
              </text:list-item>
              <text:list-item>
                <text:p text:style-name="P606"><text:span text:style-name="T606_1">Outcomes:<text:s/>Products<text:s/>and<text:s/>tools<text:s/>that<text:s/>synthesise<text:s/>insights<text:s/>from<text:s/>a<text:s/>range<text:s/>of<text:s/>disciplines<text:s/>can<text:s/>save<text:s/>many<text:s/>lives<text:s/>in<text:s/>the<text:s/>lead-up<text:s/>to<text:s/>and<text:s/>during<text:s/>an<text:s/>emergency<text:s/>(D3),</text:span><text:span text:style-name="T606_2"><text:note text:note-class="footnote"><text:note-citation/><text:note-body><text:p text:style-name="P607"><text:span text:style-name="T607_1"><text:s/>UNDRR<text:s/>(2024).<text:s/></text:span><text:span text:style-name="T607_2"><text:a xlink:type="simple" xlink:href="https://www.undrr.org/early-warnings-for-all"><text:span text:style-name="T607_3">Early<text:s/>warnings<text:s/>for<text:s/>all<text:s/>(EW4All)</text:span></text:a></text:span><text:span text:style-name="T607_4">.</text:span></text:p></text:note-body></text:note></text:span><text:span text:style-name="T607_5">,</text:span><text:span text:style-name="T607_6"><text:note text:note-class="footnote"><text:note-citation/><text:note-body><text:p text:style-name="P608"><text:span text:style-name="T608_1"><text:s/>McBride,<text:s/>S.<text:s/></text:span><text:span text:style-name="T608_2">et<text:s/>al<text:s/></text:span><text:span text:style-name="T608_3">(2022).<text:s/></text:span><text:span text:style-name="T608_4"><text:a xlink:type="simple" xlink:href="https://pubs.geoscienceworld.org/geophysics/article/87/1/WA77/610476/Evidence-based-guidelines-for-protective-actions"><text:span text:style-name="T608_5">Evidence-based<text:s/>guidelines<text:s/>for<text:s/>protective<text:s/>actions<text:s/>and<text:s/>earthquake<text:s/>early<text:s/>warning<text:s/>systems</text:span></text:a></text:span><text:span text:style-name="T608_6">.<text:s/></text:span><text:span text:style-name="T608_7">Society<text:s/>of<text:s/>Exploration<text:s/>Geophysics</text:span><text:span text:style-name="T608_8">,<text:s/>87(1).</text:span></text:p></text:note-body></text:note></text:span><text:span text:style-name="T608_9">,</text:span><text:span text:style-name="T608_10"><text:note text:note-class="footnote"><text:note-citation/><text:note-body><text:p text:style-name="P609"><text:span text:style-name="T609_1"><text:s/>Hussain-Alkhateeb,<text:s/>L.<text:s/></text:span><text:span text:style-name="T609_2">et<text:s/>al<text:s/></text:span><text:span text:style-name="T609_3">(2021).<text:s/></text:span><text:span text:style-name="T609_4"><text:a xlink:type="simple" xlink:href="https://journals.plos.org/plosntds/article?id=10.1371/journal.pntd.0009686"><text:span text:style-name="T609_5">Early<text:s/>warning<text:s/>systems<text:s/>(EWSs)<text:s/>for<text:s/>chikungunya,<text:s/>dengue,<text:s/>malaria,<text:s/>yellow<text:s/>fever,<text:s/>and<text:s/>Zika<text:s/>outbreaks:<text:s/>What<text:s/>is<text:s/>the<text:s/>evidence?<text:s/>A<text:s/>scoping<text:s/>review</text:span></text:a></text:span><text:span text:style-name="T609_6">.<text:s/></text:span><text:span text:style-name="T609_7">PLOS<text:s/>Neglected<text:s/>Tropical<text:s/>Diseases</text:span><text:span text:style-name="T609_8">,<text:s/>15(9):<text:s/>e0009686.</text:span></text:p></text:note-body></text:note></text:span><text:span text:style-name="T609_9">,</text:span><text:span text:style-name="T609_10"><text:s/></text:span><text:span text:style-name="T609_11"><text:note text:note-class="footnote"><text:note-citation/><text:note-body><text:p text:style-name="P610"><text:span text:style-name="T610_1"><text:s/></text:span><text:span text:style-name="T610_2">Machlis,<text:s/>G.</text:span><text:span text:style-name="T610_3"><text:s/>&amp;<text:s/></text:span><text:span text:style-name="T610_4">Ludwig,<text:s/>K.<text:s/>(2014).<text:s/></text:span><text:span text:style-name="T610_5"><text:a xlink:type="simple" xlink:href="https://link.springer.com/chapter/10.1007/978-94-017-8959-2_3#citeas"><text:span text:style-name="T610_6">Science<text:s/>during<text:s/>crisis:<text:s/>the<text:s/>application<text:s/>of<text:s/>interdisciplinary<text:s/>and<text:s/>strategic<text:s/>science<text:s/>during<text:s/>major<text:s/>environmental<text:s/>crises</text:span></text:a></text:span><text:span text:style-name="T610_7">.<text:s/>In:<text:s/>Manfredo,<text:s/>M.,<text:s/>Vaske,<text:s/>J.,<text:s/>Rechkemmer,<text:s/>A.,<text:s/>Duke,<text:s/>E.<text:s/>(eds)<text:s/></text:span><text:span text:style-name="T610_8">Understanding<text:s/>Society<text:s/>and<text:s/>Natural<text:s/>Resources</text:span><text:span text:style-name="T610_9">.<text:s/>Springer</text:span><text:span text:style-name="T610_10">.</text:span></text:p></text:note-body></text:note></text:span><text:span text:style-name="T610_11"><text:s/></text:span><text:span text:style-name="T610_12">Response<text:s/>agencies,<text:s/>i</text:span><text:span text:style-name="T610_13">nternational<text:s/>governments<text:s/>and<text:s/></text:span><text:span text:style-name="T610_14">other</text:span><text:span text:style-name="T610_15"><text:s/>international<text:s/>organisations<text:s/>are<text:s/>better<text:s/>able<text:s/>to<text:s/>prepare<text:s/></text:span><text:span text:style-name="T610_16">for<text:s/>and<text:s/>respond<text:s/>to<text:s/>emergencies<text:s/>when<text:s/>quality<text:s/>science<text:s/>is<text:s/>available<text:s/>(D1).</text:span><text:span text:style-name="T610_17"><text:note text:note-class="footnote"><text:note-citation/><text:note-body><text:p text:style-name="P611"><text:span text:style-name="T611_1"><text:s/>Nilsson,<text:s/>A.<text:s/>(2017).<text:s/></text:span><text:span text:style-name="T611_2"><text:a xlink:type="simple" xlink:href="https://www.sciencedirect.com/science/article/pii/S0048733316301469"><text:span text:style-name="T611_3">Making<text:s/>norms<text:s/>to<text:s/>tackle<text:s/>global<text:s/>challenges:<text:s/>The<text:s/>role<text:s/>of<text:s/>intergovernmental<text:s/>organisations</text:span></text:a></text:span><text:span text:style-name="T611_4">,</text:span></text:p><text:p text:style-name="P612"><text:span text:style-name="T612_1">Research<text:s/>Policy</text:span><text:span text:style-name="T612_2">,<text:s/>46(1):<text:s/>171-181.x</text:span></text:p></text:note-body></text:note></text:span><text:span text:style-name="T612_3"><text:s/>Quality<text:s/>science<text:s/>can<text:s/>also<text:s/>help<text:s/>support<text:s/>local<text:s/>community<text:s/>preparedness<text:s/>and<text:s/>resilience<text:s/>(D2).</text:span><text:span text:style-name="T612_4"><text:note text:note-class="footnote"><text:note-citation/><text:note-body><text:p text:style-name="P613"><text:span text:style-name="T613_1"><text:s/></text:span><text:span text:style-name="T613_2">Šakić<text:s/>Trogrlić,<text:s/>R.</text:span><text:span text:style-name="T613_3"><text:s/>et<text:s/>al<text:s/></text:span><text:span text:style-name="T613_4">(2022</text:span><text:span text:style-name="T613_5"><text:a xlink:type="simple" xlink:href="https://link.springer.com/chapter/10.1007/978-3-030-98989-7_2"><text:span text:style-name="T613_6">).<text:s/>Early<text:s/>warning<text:s/>systems<text:s/>and<text:s/>their<text:s/>role<text:s/>in<text:s/>disaster<text:s/>risk<text:s/>reduction</text:span></text:a></text:span><text:span text:style-name="T613_7">.<text:s/>In:<text:s/>Golding,<text:s/>B.<text:s/>(ed)<text:s/></text:span><text:span text:style-name="T613_8">Towards<text:s/>the<text:s/>“Perfect”<text:s/>Weather<text:s/>Warning</text:span><text:span text:style-name="T613_9">.<text:s/>Springer</text:span><text:span text:style-name="T613_10">.</text:span></text:p></text:note-body></text:note></text:span><text:span text:style-name="T613_11">,</text:span><text:span text:style-name="T613_12"><text:note text:note-class="footnote"><text:note-citation/><text:note-body><text:p text:style-name="P614"><text:span text:style-name="T614_1"><text:s/></text:span><text:span text:style-name="T614_2">Ma,<text:s/>C</text:span><text:span text:style-name="T614_3">.<text:s/></text:span><text:span text:style-name="T614_4">et<text:s/>al<text:s/></text:span><text:span text:style-name="T614_5">(2023).</text:span><text:span text:style-name="T614_6"><text:a xlink:type="simple" xlink:href="https://bmcpublichealth.biomedcentral.com/articles/10.1186/s12889-023-17458-x#citeas"><text:span text:style-name="T614_7"><text:s/>“One<text:s/>community<text:s/>at<text:s/>a<text:s/>time”:<text:s/>promoting<text:s/>community<text:s/>resilience<text:s/>in<text:s/>the<text:s/>face<text:s/>of<text:s/>natural<text:s/>hazards<text:s/>and<text:s/>public<text:s/>health<text:s/>challenges</text:span></text:a></text:span><text:span text:style-name="T614_8">.<text:s/></text:span><text:span text:style-name="T614_9">BMC<text:s/>Public<text:s/>Health</text:span><text:span text:style-name="T614_10"><text:s/>23,<text:s/>251</text:span><text:span text:style-name="T614_11">0.</text:span></text:p></text:note-body></text:note></text:span></text:p>
              </text:list-item>
              <text:list-item>
                <text:p text:style-name="P615"><text:span text:style-name="T615_1">Impact:<text:s/>Using<text:s/>high<text:s/>quality<text:s/></text:span><text:span text:style-name="T615_2">research<text:s/>evidence</text:span><text:span text:style-name="T615_3">,<text:s/>analysis<text:s/>and<text:s/>expertise<text:s/>to<text:s/>prepare<text:s/>for,<text:s/>and<text:s/>respond<text:s/>to,<text:s/>emergencies<text:s/>can<text:s/>reduce<text:s/>preventable<text:s/>deaths<text:s/>and<text:s/>suffering<text:s/>(E1).</text:span><text:span text:style-name="T615_4"><text:note text:note-class="footnote"><text:note-citation/><text:note-body><text:p text:style-name="P616"><text:span text:style-name="T616_1"><text:s/>WHO<text:s/>(2015).<text:s/></text:span><text:span text:style-name="T616_2"><text:a xlink:type="simple" xlink:href="https://www.who.int/publications/m/item/sendai-framework-for-disaster-risk-reduction-2015-2030"><text:span text:style-name="T616_3">Sendai<text:s/>framework<text:s/>for<text:s/>disaster<text:s/>risk<text:s/>reduction<text:s/>2015–2030</text:span></text:a></text:span><text:span text:style-name="T616_4">.</text:span></text:p></text:note-body></text:note></text:span></text:p>
              </text:list-item>
            </text:list>
          </text:list-item>
        </text:list>
        <text:p text:style-name="P617"><text:span text:style-name="T617_1">.</text:span></text:p>
      </text:section>
      <text:section text:style-name="S4" text:name="S4">
        <text:p text:style-name="P618"/>
        <text:p text:style-name="P619"><draw:frame svg:x="0cm" svg:y="0cm" svg:width="23.057cm" svg:height="16.066cm" draw:style-name="FR4" text:anchor-type="as-char" draw:z-index="0"><draw:image xlink:href="Pictures/image4.png" xlink:type="simple" xlink:show="embed" xlink:actuate="onLoad"/></draw:frame></text:p>
        <text:p text:style-name="P620"><text:span text:style-name="T620_1">Figure<text:s/></text:span><text:span text:style-name="T620_2">3</text:span><text:span text:style-name="T620_3">.<text:s/>Theory<text:s/>of<text:s/>Change<text:s/>for<text:s/>SECE</text:span></text:p>
      </text:section>
      <text:section text:style-name="S5" text:name="S5">
        <text:h text:style-name="P621" text:outline-level="1"><text:span text:style-name="T621_1">V</text:span><text:span text:style-name="T621_2">alue<text:s/>for<text:s/>money</text:span></text:h>
        <text:h text:style-name="P622" text:outline-level="2"><text:span text:style-name="T622_1">Value<text:s/>for<text:s/>money<text:s/></text:span></text:h>
        <text:list text:style-name="LS2" xml:id="list210" text:continue-list="list1">
          <text:list-item>
            <text:p text:style-name="P623"><text:span text:style-name="T623_1">This<text:s/>programme<text:s/>will<text:s/>use<text:s/>the<text:s/>5E’s<text:s/>approach<text:s/>to<text:s/>evaluate<text:s/>value<text:s/>for<text:s/>money;<text:s/>economy,<text:s/>efficiency,<text:s/>effectiveness,<text:s/>equity<text:s/>and<text:s/>cost-effectiveness<text:s/>in<text:s/>relation<text:s/>to<text:s/>the<text:s/>theory<text:s/>of<text:s/>change<text:s/>proposed<text:s/>below.<text:s/>Whilst<text:s/>specific<text:s/>measures<text:s/>will<text:s/>be<text:s/>agreed<text:s/>with<text:s/>commissioned<text:s/>partners<text:s/>during<text:s/>the<text:s/>inception<text:s/>phase,<text:s/>metrics<text:s/>to<text:s/>support<text:s/></text:span><text:span text:style-name="T623_2">VfM</text:span><text:span text:style-name="T623_3"><text:s/>evaluation<text:s/>are<text:s/>included<text:s/>in<text:s/>the<text:s/>logframe<text:s/>attached<text:s/>to<text:s/>this<text:s/>business<text:s/>case</text:span><text:span text:style-name="T623_4"><text:s/>(Annex<text:s/></text:span><text:span text:style-name="T623_5">7</text:span><text:span text:style-name="T623_6">)</text:span><text:span text:style-name="T623_7">.<text:s/></text:span></text:p>
          </text:list-item>
        </text:list>
        <text:p text:style-name="P624"/>
        <text:list text:style-name="LS2" xml:id="list211" text:continue-list="list1">
          <text:list-item>
            <text:p text:style-name="P625"><text:span text:style-name="T625_1">Economy:<text:s/>As<text:s/>seen<text:s/>in<text:s/>the<text:s/>Theory<text:s/>of<text:s/>Change,<text:s/>the<text:s/>primary<text:s/>inputs<text:s/>in<text:s/>this<text:s/>business<text:s/>case<text:s/>are<text:s/>staff<text:s/>costs,<text:s/>so<text:s/>these<text:s/>are<text:s/>the<text:s/>key<text:s/>cost<text:s/>driver.<text:s/>Mapping<text:s/>of<text:s/>gaps<text:s/>in<text:s/></text:span><text:span text:style-name="T625_2">expertise,<text:s/>and</text:span><text:span text:style-name="T625_3"><text:s/>establishing<text:s/>the<text:s/>most<text:s/>cost-effective<text:s/>approach<text:s/>for<text:s/>sourcing<text:s/>this<text:s/>expertise<text:s/>will<text:s/>be<text:s/>the<text:s/>primary<text:s/>mechanism<text:s/>to<text:s/>influence<text:s/></text:span><text:span text:style-name="T625_4">VfM</text:span><text:span text:style-name="T625_5">.<text:s/>Given<text:s/>that<text:s/>costs<text:s/>for<text:s/>expertise<text:s/>within<text:s/>FCDO<text:s/>and<text:s/>x-HMG<text:s/>are<text:s/>known,<text:s/>ensuring<text:s/>value<text:s/>for<text:s/>money<text:s/>for<text:s/>any<text:s/>outsourced<text:s/>expertise<text:s/>is<text:s/>the<text:s/>primary<text:s/>driver<text:s/>of<text:s/>value<text:s/>for<text:s/>money<text:s/>for<text:s/>SECE</text:span><text:span text:style-name="T625_6">.</text:span></text:p>
          </text:list-item>
        </text:list>
        <text:p text:style-name="P626"/>
        <text:list text:style-name="LS2" xml:id="list212" text:continue-list="list1">
          <text:list-item>
            <text:p text:style-name="P627"><text:span text:style-name="T627_1">Efficiency:<text:s/>This<text:s/>assesses<text:s/>how<text:s/>well<text:s/>we<text:s/>convert<text:s/>inputs<text:s/>to<text:s/>outputs<text:s/>or<text:s/>outcomes.<text:s/>Evaluation<text:s/>of<text:s/>outcomes<text:s/>through<text:s/>each<text:s/>of<text:s/>the<text:s/>operational<text:s/>modalities<text:s/>within<text:s/>SECE<text:s/>will<text:s/>allow<text:s/>us<text:s/>to<text:s/>assess<text:s/>cost-efficiency.<text:s/>An<text:s/>adaptive<text:s/>learning<text:s/>approach<text:s/>will<text:s/>allow<text:s/>continuous<text:s/>review<text:s/>and<text:s/>adaptation<text:s/>to<text:s/>ensure<text:s/>cost-efficiency.</text:span></text:p>
          </text:list-item>
        </text:list>
        <text:p text:style-name="P628"/>
        <text:list text:style-name="LS2" xml:id="list213" text:continue-list="list1">
          <text:list-item>
            <text:p text:style-name="P629"><text:span text:style-name="T629_1">Effectiveness:<text:s/>This<text:s/>assesses<text:s/>how<text:s/>effective<text:s/>our<text:s/>outputs<text:s/>are<text:s/>in<text:s/>achieving<text:s/>our<text:s/>desired<text:s/>impact.<text:s/>We<text:s/>have<text:s/>estimated<text:s/>the<text:s/>impact<text:s/>of<text:s/>SECE<text:s/>to<text:s/>provide<text:s/>a<text:s/>conservative<text:s/>1%<text:s/>improvement<text:s/>in<text:s/>the<text:s/>impact<text:s/>from<text:s/>FCDO’s<text:s/>interventions<text:s/>in<text:s/>emergencies.<text:s/>It<text:s/>is<text:s/>likely<text:s/>that<text:s/>the<text:s/>real<text:s/>improvement<text:s/>will<text:s/>depend<text:s/>on<text:s/>a<text:s/>variety<text:s/>of<text:s/>factors,<text:s/>many<text:s/></text:span><text:span text:style-name="T629_2">outside</text:span><text:span text:style-name="T629_3"><text:s/>of<text:s/>FCDO’s<text:s/>control,<text:s/>such<text:s/>as<text:s/>type<text:s/>of<text:s/>emergency,<text:s/>location,<text:s/>scale<text:s/>and<text:s/>scope<text:s/>of<text:s/>the<text:s/>emergency<text:s/>and<text:s/>level<text:s/>of<text:s/>engagement<text:s/>from<text:s/>FCDO.<text:s/></text:span></text:p>
          </text:list-item>
        </text:list>
        <text:p text:style-name="P630"/>
        <text:list text:style-name="LS2" xml:id="list214" text:continue-list="list1">
          <text:list-item>
            <text:p text:style-name="P631"><text:span text:style-name="T631_1">Equity:<text:s/>FCDO’s<text:s/>engagement<text:s/>with<text:s/>emergencies<text:s/>is<text:s/>dependent<text:s/>on<text:s/>core<text:s/>organisational<text:s/>principles<text:s/>around<text:s/>development,<text:s/>equity<text:s/>and<text:s/>support<text:s/>the<text:s/>most<text:s/>vulnerable.<text:s/>SECE<text:s/>will<text:s/>operate<text:s/>under<text:s/>the<text:s/>same<text:s/>principles,<text:s/>and<text:s/>in<text:s/>support<text:s/>of<text:s/>the<text:s/>greatest<text:s/>need.<text:s/>Implicit<text:s/>in<text:s/>this<text:s/>is<text:s/>an<text:s/>acknowledgement<text:s/>that<text:s/>equitable<text:s/>provision<text:s/>and<text:s/>support<text:s/>may<text:s/>not<text:s/>be<text:s/>the<text:s/>cheapest<text:s/>option,<text:s/>but<text:s/>is<text:s/>likely<text:s/>to<text:s/>have<text:s/>greater<text:s/>impact,<text:s/>and<text:s/>thus<text:s/>ensure<text:s/>cost-effectiveness<text:s text:c="3"/></text:span></text:p>
          </text:list-item>
        </text:list>
        <text:p text:style-name="P632"/>
        <text:list text:style-name="LS2" xml:id="list215" text:continue-list="list1">
          <text:list-item>
            <text:p text:style-name="P633"><text:span text:style-name="T633_1">Cost<text:s/>effectiveness:<text:s/>The<text:s/>total<text:s/>cost<text:s/>of<text:s/>this<text:s/>business<text:s/>case<text:s/>is<text:s/>£1</text:span><text:span text:style-name="T633_2">9.9</text:span><text:span text:style-name="T633_3"><text:s/>million,<text:s/>with<text:s/>further<text:s/>details<text:s/>provided<text:s/>in<text:s/>the<text:s/>commercial<text:s/>case.<text:s/>Use<text:s/>of<text:s/>the<text:s/>logframe<text:s/></text:span><text:span text:style-name="T633_4">(Annex<text:s/></text:span><text:span text:style-name="T633_5">7</text:span><text:span text:style-name="T633_6">)<text:s/></text:span><text:span text:style-name="T633_7">and<text:s/>development<text:s/>of<text:s/>indicators<text:s/>with<text:s/>key<text:s/>partners<text:s/>during<text:s/>the<text:s/>inception<text:s/>phase<text:s/>will<text:s/>ensure<text:s/>cost-effectiveness<text:s/>for<text:s/>SECE.<text:s text:c="2"/></text:span></text:p>
          </text:list-item>
        </text:list>
        <text:p text:style-name="P634"/>
        <text:list text:style-name="LS2" xml:id="list216" text:continue-list="list1">
          <text:list-item>
            <text:p text:style-name="P635"><text:span text:style-name="T635_1">An<text:s/>e</text:span><text:span text:style-name="T635_2">arly<text:s/>market<text:s/>engagement<text:s/></text:span><text:span text:style-name="T635_3">event<text:s/>for<text:s/>the<text:s/>multi-hazard<text:s/>research<text:s/>network<text:s/>confirmed<text:s/></text:span><text:span text:style-name="T635_4">a<text:s/></text:span><text:span text:style-name="T635_5">wide<text:s/></text:span><text:span text:style-name="T635_6">range<text:s/>of<text:s/></text:span><text:span text:style-name="T635_7">relevant<text:s/>academic<text:s/>research<text:s/>and<text:s/>science<text:s/>agency<text:s/></text:span><text:span text:style-name="T635_8">organisations<text:s/>interested<text:s/>in<text:s/></text:span><text:span text:style-name="T635_9">delivering<text:s/>the<text:s/>envisaged<text:s/>research<text:s/>and<text:s/></text:span><text:span text:style-name="T635_10">providing<text:s/>external<text:s/>expertise<text:s/>to<text:s/>augment<text:s/>FCDO<text:s/>and<text:s/>x-HMG<text:s/>capability</text:span><text:span text:style-name="T635_11">.</text:span><text:span text:style-name="T635_12"><text:s/>As<text:s/>set<text:s/>out<text:s/>in<text:s/>the<text:s/>commercial<text:s/>case</text:span><text:span text:style-name="T635_13">,<text:s/></text:span><text:span text:style-name="T635_14">the<text:s/>multi-hazard<text:s/>research<text:s/>network</text:span><text:span text:style-name="T635_15"><text:s/>need</text:span><text:span text:style-name="T635_16">s</text:span><text:span text:style-name="T635_17"><text:s/>to<text:s/>be<text:s/>led<text:s/>by<text:s/>a</text:span><text:span text:style-name="T635_18">n</text:span><text:span text:style-name="T635_19"><text:s/></text:span><text:span text:style-name="T635_20">experienced<text:s/></text:span><text:span text:style-name="T635_21">research<text:s/>agency<text:s/>with<text:s/>multi-hazard<text:s/>expertise<text:s/>that<text:s/></text:span><text:span text:style-name="T635_22">can<text:s/></text:span><text:span text:style-name="T635_23">bring<text:s/>together<text:s/>research<text:s/></text:span><text:span text:style-name="T635_24">organisations<text:s/></text:span><text:span text:style-name="T635_25">expert<text:s/>in<text:s/></text:span><text:span text:style-name="T635_26">prioritised<text:s/>hazards<text:s/></text:span><text:span text:style-name="T635_27">and<text:s/></text:span><text:span text:style-name="T635_28">drive<text:s/></text:span><text:span text:style-name="T635_29">research<text:s/></text:span><text:span text:style-name="T635_30">collaborat</text:span><text:span text:style-name="T635_31">ion</text:span><text:span text:style-name="T635_32"><text:s/>toward<text:s/></text:span><text:span text:style-name="T635_33">innovating<text:s/></text:span><text:span text:style-name="T635_34">better<text:s/>prediction<text:s/>and<text:s/>assessment<text:s/>of<text:s/></text:span><text:span text:style-name="T635_35">crises</text:span><text:span text:style-name="T635_36">,</text:span><text:span text:style-name="T635_37"><text:s/>with<text:s/></text:span><text:span text:style-name="T635_38">annual<text:s/></text:span><text:span text:style-name="T635_39">research<text:s/>priorities<text:s/></text:span><text:span text:style-name="T635_40">developed<text:s/></text:span><text:span text:style-name="T635_41">in<text:s/>partnership<text:s/>with<text:s/></text:span><text:span text:style-name="T635_42">FCDO</text:span><text:span text:style-name="T635_43">.</text:span><text:span text:style-name="T635_44"><text:s/>A</text:span><text:span text:style-name="T635_45">s<text:s/>these<text:s/>agencies<text:s/>are<text:s/>not<text:s/>for<text:s/>profit<text:s/>and<text:s/>a<text:s/>partnership<text:s/>approach<text:s/></text:span><text:span text:style-name="T635_46">that<text:s/>enables<text:s/>FCDO<text:s/>and<text:s/></text:span><text:span text:style-name="T635_47">research<text:s/></text:span><text:span text:style-name="T635_48">partners<text:s/>to<text:s/>co-develop<text:s/>the<text:s/></text:span><text:span text:style-name="T635_49">research<text:s/>agenda,<text:s/>a</text:span><text:span text:style-name="T635_50">n</text:span><text:span text:style-name="T635_51"><text:s/></text:span><text:span text:style-name="T635_52">open</text:span><text:span text:style-name="T635_53"><text:s/>competitive<text:s/>grant<text:s/></text:span><text:span text:style-name="T635_54">process<text:s/></text:span><text:span text:style-name="T635_55">is<text:s/>identified<text:s/>as<text:s/>the<text:s/></text:span><text:span text:style-name="T635_56">preferred<text:s/></text:span><text:span text:style-name="T635_57">route</text:span><text:span text:style-name="T635_58">.<text:s/></text:span><text:span text:style-name="T635_59">The<text:s/></text:span><text:span text:style-name="T635_60">competitive<text:s/></text:span><text:span text:style-name="T635_61">grant<text:s/></text:span><text:span text:style-name="T635_62">process<text:s/></text:span><text:span text:style-name="T635_63">enables<text:s/>FCDO<text:s/>to<text:s/>invite<text:s/></text:span><text:span text:style-name="T635_64">research<text:s/>agencies<text:s/>to<text:s/>propose<text:s/>their<text:s/>approach<text:s/>for<text:s/>delivering<text:s/>the<text:s/>targeted<text:s/>research<text:s/>goals.<text:s/></text:span><text:span text:style-name="T635_65">FCDO<text:s/></text:span><text:span text:style-name="T635_66">will<text:s/>then<text:s/></text:span><text:span text:style-name="T635_67">evaluate<text:s/>proposals<text:s/></text:span><text:span text:style-name="T635_68">using<text:s/></text:span><text:span text:style-name="T635_69">common<text:s/></text:span><text:span text:style-name="T635_70">criteria</text:span><text:span text:style-name="T635_71"><text:s/>e.g.<text:s/></text:span><text:span text:style-name="T635_72">expertise,</text:span><text:span text:style-name="T635_73"><text:s/>alignment,</text:span><text:span text:style-name="T635_74"><text:s/>feasibility<text:s/>and<text:s/>cost</text:span><text:span text:style-name="T635_75">,</text:span><text:span text:style-name="T635_76"><text:s/></text:span><text:span text:style-name="T635_77">in<text:s/>order<text:s/>to</text:span><text:span text:style-name="T635_78"><text:s/></text:span><text:span text:style-name="T635_79">select<text:s/>the<text:s/>proposal<text:s/>that<text:s/>offers<text:s/>the<text:s/>best<text:s/>overall<text:s/></text:span><text:span text:style-name="T635_80">approach<text:s/>and<text:s/></text:span><text:span text:style-name="T635_81">value<text:s/>for<text:s/>money.</text:span></text:p>
          </text:list-item>
        </text:list>
        <text:p text:style-name="P636"><text:span text:style-name="T636_1"><text:s/></text:span></text:p>
        <text:p text:style-name="P637"/>
        <text:list text:style-name="LS23" xml:id="list217">
          <text:list-item>
            <text:h text:style-name="P638" text:outline-level="2"><text:span text:style-name="T638_1">Commercial<text:s/>Case<text:s/></text:span></text:h>
          </text:list-item>
        </text:list>
        <text:p text:style-name="P639"><text:span text:style-name="T639_1">Delivery<text:s/>mechanism</text:span></text:p>
        <text:list text:style-name="LS2" xml:id="list218" text:continue-list="list1">
          <text:list-item>
            <text:p text:style-name="P640"><text:span text:style-name="T640_1">SECE<text:s/>proposes<text:s/>use<text:s/>a<text:s/>combination<text:s/>of<text:s/>mechanisms<text:s/>to<text:s/>deliver<text:s/>its<text:s/>services:</text:span></text:p>
            <text:list>
              <text:list-item>
                <text:list>
                  <text:list-item>
                    <text:p text:style-name="P641"><text:span text:style-name="T641_1">Memoranda<text:s/>of<text:s/>Understanding<text:s/>and<text:s/>service-level<text:s/>agreements<text:s/>with<text:s/>OGDs,<text:s/>ALBs<text:s/>and<text:s/>PSREs.</text:span></text:p>
                  </text:list-item>
                  <text:list-item>
                    <text:p text:style-name="P642"><text:span text:style-name="T642_1">Programme-funded<text:s/>in-house<text:s/>staff.</text:span></text:p>
                  </text:list-item>
                  <text:list-item>
                    <text:p text:style-name="P643"><text:span text:style-name="T643_1">Partner-delivered<text:s/></text:span><text:span text:style-name="T643_2">multi-hazard<text:s/>research<text:s/>network</text:span><text:span text:style-name="T643_3">.</text:span></text:p>
                  </text:list-item>
                  <text:list-item>
                    <text:p text:style-name="P644"><text:span text:style-name="T644_1">Quick-start<text:s/>partner-delivered<text:s/>flood<text:s/></text:span><text:span text:style-name="T644_2">unit</text:span><text:span text:style-name="T644_3">.</text:span></text:p>
                  </text:list-item>
                  <text:list-item>
                    <text:p text:style-name="P645"><text:span text:style-name="T645_1">Scale-up<text:s/>and<text:s/>pivot<text:s/>funding.<text:s/></text:span></text:p>
                  </text:list-item>
                </text:list>
              </text:list-item>
            </text:list>
          </text:list-item>
        </text:list>
        <text:p text:style-name="P646"/>
        <text:h text:style-name="P647" text:outline-level="2"><text:span text:style-name="T647_1">Memoranda<text:s/>of<text:s/>Understanding<text:s/>(</text:span><text:span text:style-name="T647_2">MoUs</text:span><text:span text:style-name="T647_3">)<text:s/>and<text:s/>Service-Level<text:s/>Agreements</text:span></text:h>
        <text:list text:style-name="LS2" xml:id="list224" text:continue-list="list1">
          <text:list-item>
            <text:p text:style-name="P648"><text:span text:style-name="T648_1">SECE<text:s/>will<text:s/>establish<text:s/></text:span><text:span text:style-name="T648_2">MoUs</text:span><text:span text:style-name="T648_3"><text:s/>and<text:s/>service-level<text:s/>agreements<text:s/>with<text:s/>key<text:s/>cross-governmental<text:s/>partners.<text:s/>During<text:s/>its<text:s/></text:span><text:span text:style-name="T648_4">inception<text:s/>phase<text:s/>and<text:s/></text:span><text:span text:style-name="T648_5">first<text:s/>year,<text:s/>it<text:s/>will<text:s/></text:span><text:span text:style-name="T648_6">seek<text:s/>to<text:s/></text:span><text:span text:style-name="T648_7">establish<text:s/>four<text:s/></text:span><text:span text:style-name="T648_8">M</text:span><text:span text:style-name="T648_9">o</text:span><text:span text:style-name="T648_10">Us</text:span><text:span text:style-name="T648_11">:</text:span></text:p>
            <text:list>
              <text:list-item>
                <text:p text:style-name="P649"><text:span text:style-name="T649_1">Met<text:s/>Office<text:s/>(</text:span><text:span text:style-name="T649_2">priority</text:span><text:span text:style-name="T649_3">):<text:s/>This<text:s/>will<text:s/>expand<text:s/>on<text:s/>an<text:s/>existing<text:s/>M</text:span><text:span text:style-name="T649_4">o</text:span><text:span text:style-name="T649_5">U<text:s/>and<text:s/>will<text:s/>provide</text:span><text:span text:style-name="T649_6"><text:s/>services,<text:s/>expertise<text:s/>and<text:s/></text:span><text:span text:style-name="T649_7">R&amp;D</text:span><text:span text:style-name="T649_8"><text:s/></text:span><text:span text:style-name="T649_9">across<text:s/>topics<text:s/></text:span><text:span text:style-name="T649_10">areas<text:s/></text:span><text:span text:style-name="T649_11">such<text:s/>as</text:span><text:span text:style-name="T649_12"><text:s/>country<text:s/>climate<text:s/>profiles,<text:s/>seasonal<text:s/>climate<text:s/>outlooks,<text:s/>severe<text:s/>weather<text:s/>forecasts,<text:s/>climate<text:s/>security<text:s/>analysis</text:span><text:span text:style-name="T649_13"><text:s/>and<text:s/>scenarios,</text:span><text:span text:style-name="T649_14"><text:s/>and<text:s/>atmospheric<text:s/>dispersion.</text:span></text:p>
              </text:list-item>
              <text:list-item>
                <text:p text:style-name="P650"><text:span text:style-name="T650_1">British<text:s/>Geological<text:s/>Survey<text:s/>(</text:span><text:span text:style-name="T650_2">priority</text:span><text:span text:style-name="T650_3">):<text:s/>This<text:s/>MoU<text:s/>will<text:s/>build<text:s/>on<text:s/>BGS’s<text:s/>existing<text:s/>delivery<text:s/>of<text:s/>International<text:s/>Natural<text:s/>Hazard<text:s/>Forward<text:s/>Look,<text:s/>to<text:s/>provide<text:s/>preparedness<text:s/>advice,<text:s/>and<text:s/>routine<text:s/>monitoring,<text:s/>alerts<text:s/>and<text:s/>rapid<text:s/>analysis<text:s/>for<text:s/>earthquakes,<text:s/>volcanoes,<text:s/>tsunamis,<text:s/>and<text:s/>landslides.</text:span></text:p>
              </text:list-item>
              <text:list-item>
                <text:p text:style-name="P651"><text:span text:style-name="T651_1">UK<text:s/>Health<text:s/>Security<text:s/>Agency<text:s/>(</text:span><text:span text:style-name="T651_2">indicative</text:span><text:span text:style-name="T651_3">):<text:s/>This<text:s/>would<text:s/>be<text:s/>a<text:s/>new<text:s/>MoU<text:s/>and<text:s/>could<text:s/>enable<text:s/>a<text:s/>mechanism<text:s/>to<text:s/>draw<text:s/>on<text:s/>UKHSA<text:s/>analysis<text:s/>and<text:s/>expertise<text:s/>in<text:s/>crises<text:s/>(epidemics<text:s/>and<text:s/>other<text:s/>health<text:s/>security<text:s/>threats).<text:s/>It<text:s/>could<text:s/>also<text:s/>enable<text:s/>secondment(s)<text:s/>of<text:s/>experts<text:s/>from<text:s/>UKHSA<text:s/>to<text:s/>the<text:s/>FCDO.<text:s/>It<text:s/>could<text:s/>include<text:s/>funding<text:s/>for<text:s/>ongoing<text:s/>analysis<text:s/>that<text:s/>UKHSA<text:s/>do<text:s/>throughout<text:s/>the<text:s/>year<text:s/>on<text:s/>epidemics<text:s/>and<text:s/>pandemics,<text:s/>as<text:s/>well<text:s/>as<text:s/>a<text:s/>mechanism<text:s/>to<text:s/>enable<text:s/>additional<text:s/>funding<text:s/>(at<text:s/>an<text:s/>agreed<text:s/>cost)<text:s/>to<text:s/>UKSHA<text:s/>if<text:s/>required.<text:s/>Preparatory<text:s/>work<text:s/>for<text:s/>this<text:s/>MoU<text:s/>would<text:s/>include<text:s/>reviewing<text:s/>the<text:s/>needs<text:s/>of<text:s/>other<text:s/>FCDO<text:s/>teams<text:s/>and<text:s/>commitments<text:s/>in<text:s/>other<text:s/>RED<text:s/>programmes<text:s/>to<text:s/>ensure<text:s/>all<text:s/>needs/commitments<text:s/>are<text:s/>met<text:s/>under<text:s/>one<text:s/>MoU.</text:span></text:p>
              </text:list-item>
              <text:list-item>
                <text:p text:style-name="P652"><text:span text:style-name="T652_1">Defence<text:s/>Science<text:s/>and<text:s/>Technology<text:s/>Laboratory<text:s/>(Dstl)<text:s/>(</text:span><text:span text:style-name="T652_2">indicative</text:span><text:span text:style-name="T652_3">):<text:s/>This<text:s/>would<text:s/>be<text:s/>a<text:s/>new<text:s/>MoU<text:s/>and<text:s/>could<text:s/>enable<text:s/>a<text:s/>mechanism<text:s/>to<text:s/>draw<text:s/>on<text:s/>Dstl<text:s/>analysis<text:s/>and<text:s/>expertise<text:s/>in<text:s/>crises.<text:s/>It<text:s/>could<text:s/>also<text:s/>enable<text:s/>secondment(s)<text:s/>of<text:s/>experts<text:s/>from<text:s/>UKHSA<text:s/>to<text:s/>the<text:s/>FCDO.<text:s/>It<text:s/>could<text:s/>include<text:s/>funding<text:s/>for<text:s/>ongoing<text:s/>analysis<text:s/>that<text:s/>Dstl<text:s/>do<text:s/>throughout<text:s/>the<text:s/>year<text:s/>on<text:s/>security<text:s/>threats,<text:s/>as<text:s/>well<text:s/>as<text:s/>a<text:s/>mechanism<text:s/>to<text:s/>enable<text:s/>additional<text:s/>funding<text:s/>(at<text:s/>an<text:s/>agreed<text:s/>cost)<text:s/>to<text:s/></text:span><text:span text:style-name="T652_4">Dstl<text:s/></text:span><text:span text:style-name="T652_5">if<text:s/>required.</text:span></text:p>
              </text:list-item>
            </text:list>
          </text:list-item>
        </text:list>
        <text:p text:style-name="P653"/>
        <text:list text:style-name="LS2" xml:id="list229" text:continue-list="list1">
          <text:list-item>
            <text:p text:style-name="P654"><text:span text:style-name="T654_1">MoUs</text:span><text:span text:style-name="T654_2"><text:s/>are<text:s/>the<text:s/>most<text:s/>appropriate<text:s/>mechanism<text:s/>to<text:s/>draw<text:s/>on<text:s/>analysis<text:s/>and<text:s/>expertise<text:s/>from<text:s/>across<text:s/>Government.<text:s/>This<text:s/>enables<text:s/>synergies<text:s/>across<text:s/>Government<text:s/></text:span><text:span text:style-name="T654_3">Departments<text:s/>and</text:span><text:span text:style-name="T654_4"><text:s/>maximises<text:s/>efficiency<text:s/>through<text:s/>using<text:s/>existing<text:s/>Government<text:s/>capability.<text:s/>It<text:s/>also<text:s/>enables<text:s/>us<text:s/>to<text:s/>draw<text:s/>on<text:s/>advice<text:s/>at<text:s/>higher<text:s/>security<text:s/>tiers.</text:span></text:p>
          </text:list-item>
        </text:list>
        <text:p text:style-name="P655"/>
        <text:list text:style-name="LS2" xml:id="list230" text:continue-list="list1">
          <text:list-item>
            <text:p text:style-name="P656"><text:span text:style-name="T656_1">The<text:s/>key<text:s/>cost<text:s/>drivers<text:s/>for<text:s/>this<text:s/>delivery<text:s/>mechanism<text:s/>would<text:s/></text:span><text:span text:style-name="T656_2">be:</text:span><text:span text:style-name="T656_3"><text:s/>fee<text:s/>rates<text:s/>for<text:s/>core<text:s/>technical<text:s/>and<text:s/>project<text:s/>delivery<text:s/>staff<text:s/>involved<text:s/>in<text:s/>routine<text:s/>science<text:s/>monitoring<text:s/>and<text:s/>prediction<text:s/>activities</text:span><text:span text:style-name="T656_4"><text:s/>and<text:s/></text:span><text:span text:style-name="T656_5">call<text:s/>out<text:s/>fees<text:s/>that<text:s/>are<text:s/>chargeable<text:s/>when<text:s/>an<text:s/>event<text:s/>occurs<text:s/>(and<text:s/>which<text:s/>will<text:s/>include<text:s/>office<text:s/>and<text:s/>out-of-office<text:s/>hour<text:s/>rates).<text:s/>This<text:s/>mechanism<text:s/>would<text:s/>use<text:s/>government-to-government<text:s/>rates,<text:s/>which<text:s/>include<text:s/>organisational<text:s/>overheads.</text:span></text:p>
          </text:list-item>
        </text:list>
        <text:p text:style-name="P657"/>
        <text:list text:style-name="LS2" xml:id="list231" text:continue-list="list1">
          <text:list-item>
            <text:p text:style-name="P658"><text:bookmark-start text:name="_Hlk172398941"/><text:span text:style-name="T658_1">The<text:s/>relationship<text:s/>with<text:s/>partners<text:s/>would<text:s/>be<text:s/>managed<text:s/>by<text:s/>the<text:s/>SEO<text:s/>programme-funded<text:s/>programme<text:s/>manager</text:span><text:span text:style-name="T658_2"><text:s/>and<text:s/>PRO</text:span><text:span text:style-name="T658_3">,</text:span><text:span text:style-name="T658_4"><text:s/></text:span><text:span text:style-name="T658_5">performance<text:s/>would<text:s/>be<text:s/>managed<text:s/>and<text:s/>incentivised<text:s/>in<text:s/>line<text:s/>with<text:s/>the<text:s/></text:span><text:span text:style-name="T658_6">management<text:s/>case.<text:s/>Expectations<text:s/>will<text:s/>be<text:s/>set<text:s/>out<text:s/>in<text:s/>agreed<text:s/></text:span><text:span text:style-name="T658_7">MoUs</text:span><text:span text:style-name="T658_8">.<text:s/>Where<text:s/>expectations<text:s/>are<text:s/>not<text:s/>met,<text:s/>there<text:s/>will<text:s/>be<text:s/>provision<text:s/>in<text:s/></text:span><text:span text:style-name="T658_9">MoUs</text:span><text:span text:style-name="T658_10"><text:s/>for<text:s/>either<text:s/>party<text:s/>to<text:s/>end<text:s/>the<text:s/>agreement.<text:s/>Where<text:s/>expectations<text:s/>are<text:s/>met<text:s/>or<text:s/>surpassed,<text:s/>there<text:s/>will<text:s/>be<text:s/>provision<text:s/>in<text:s/></text:span><text:span text:style-name="T658_11">MoUs</text:span><text:span text:style-name="T658_12"><text:s/>for<text:s/>extending<text:s/>or<text:s/>enhancing<text:s/>the<text:s/>MoU.</text:span><text:span text:style-name="T658_13"><text:s/>Any<text:s/>organisations<text:s/></text:span><text:span text:style-name="T658_14">with<text:s/>whom<text:s/>an<text:s/>MoU<text:s/>is<text:s/>agreed<text:s/>would<text:s/>be<text:s/>expected<text:s/>to<text:s/>collaborate<text:s/>and<text:s/>coordinate<text:s/>with<text:s/>both<text:s/>the<text:s/></text:span><text:span text:style-name="T658_15">multi-hazard<text:s/>research<text:s/>network</text:span><text:span text:style-name="T658_16"><text:s/>and<text:s/>SECE’s<text:s/>in-house<text:s/>staff.<text:s/>If<text:s/></text:span><text:span text:style-name="T658_17">organisations<text:s/>wished<text:s/>to<text:s/>transition<text:s/>from<text:s/>a<text:s/>direct<text:s/>MoU<text:s/>with<text:s/>the<text:s/>FCDO<text:s/>to<text:s/>inclusion<text:s/>in<text:s/>the<text:s/></text:span><text:span text:style-name="T658_18">multi-hazard<text:s/>research<text:s/>network</text:span><text:span text:style-name="T658_19">,<text:s/>this<text:s/>decision<text:s/>could<text:s/>be<text:s/></text:span><text:span text:style-name="T658_20">facilitated<text:s/>(following<text:s/>processes<text:s/>for<text:s/>decisions<text:s/>set<text:s/>out<text:s/>in<text:s/>the<text:s/>management<text:s/>case.</text:span></text:p>
          </text:list-item>
        </text:list>
        <text:p text:style-name="P659"/>
        <text:list text:style-name="LS2" xml:id="list232" text:continue-list="list1">
          <text:list-item>
            <text:p text:style-name="P660"><text:span text:style-name="T660_1">The<text:s/>key<text:s/>performance<text:s/>indicators<text:s/>for<text:s/>this<text:s/>delivery</text:span><text:span text:style-name="T660_2"><text:s/>mechanism<text:s/>would<text:s/>be<text:s/>set<text:s/>out<text:s/>within<text:s/>the<text:s/>agreed<text:s/></text:span><text:span text:style-name="T660_3">MoUs</text:span><text:span text:style-name="T660_4"><text:s/>and<text:s/>would<text:s/>include<text:s/>quality<text:s/>of<text:s/>provision</text:span><text:span text:style-name="T660_5"><text:s/>and<text:s/></text:span><text:span text:style-name="T660_6">timeliness</text:span><text:span text:style-name="T660_7"><text:s/>as<text:s/>a<text:s/>minimum.</text:span></text:p>
          </text:list-item>
        </text:list>
        <text:p text:style-name="P661"/>
        <text:list text:style-name="LS2" xml:id="list233" text:continue-list="list1">
          <text:list-item>
            <text:p text:style-name="P662"><text:span text:style-name="T662_1">T</text:span><text:span text:style-name="T662_2">his<text:s/>mechanism<text:s/>will<text:s/>be<text:s/>reviewed<text:s/></text:span><text:span text:style-name="T662_3">regularly<text:s/></text:span><text:span text:style-name="T662_4">(as<text:s/>set<text:s/>out<text:s/>in<text:s/>the<text:s/>management<text:s/>case)<text:s/>and<text:s/>gaps<text:s/>in<text:s/>provision<text:s/>identified.<text:s/>If<text:s/></text:span><text:span text:style-name="T662_5">initial<text:s/></text:span><text:span text:style-name="T662_6">MoUs</text:span><text:span text:style-name="T662_7"><text:s/>are</text:span><text:span text:style-name="T662_8"><text:s/>found<text:s/>to<text:s/>be<text:s/>delivering<text:s/>against<text:s/></text:span><text:span text:style-name="T662_9">their</text:span><text:span text:style-name="T662_10"><text:s/>KPIs,<text:s/>then<text:s/>further<text:s/></text:span><text:span text:style-name="T662_11">MoUs</text:span><text:span text:style-name="T662_12"><text:s/>will<text:s/>be<text:s/>set<text:s/>up<text:s/>with<text:s/>other<text:s/>governmental<text:s/>bodies<text:s/>based<text:s/>on<text:s/>identified<text:s/>gaps<text:s/>in<text:s/>provision.</text:span></text:p>
          </text:list-item>
        </text:list>
        <text:p text:style-name="P663"><text:bookmark-end text:name="_Hlk172398941"/></text:p>
        <text:h text:style-name="P664" text:outline-level="2"><text:span text:style-name="T664_1">Programme-funded<text:s/>in-house<text:s/>staff</text:span></text:h>
        <text:list text:style-name="LS2" xml:id="list234" text:continue-list="list1">
          <text:list-item>
            <text:p text:style-name="P665"><text:span text:style-name="T665_1">SECE<text:s/>will<text:s/>include</text:span><text:span text:style-name="T665_2"><text:s/>up<text:s/>to</text:span><text:span text:style-name="T665_3"><text:s/></text:span><text:span text:style-name="T665_4">f</text:span><text:span text:style-name="T665_5">our</text:span><text:span text:style-name="T665_6"><text:s/>programme-funded<text:s/>in-house<text:s/>staff,<text:s/>as<text:s/>follows:</text:span></text:p>
            <text:list>
              <text:list-item>
                <text:p text:style-name="P666"><text:span text:style-name="T666_1">Grade<text:s/></text:span><text:span text:style-name="T666_2">7<text:s/></text:span><text:span text:style-name="T666_3">Research<text:s/></text:span><text:span text:style-name="T666_4">Technical</text:span><text:span text:style-name="T666_5"><text:s/>Lead</text:span><text:span text:style-name="T666_6">:<text:s/>This<text:s/>role<text:s/>will<text:s/>set<text:s/>up<text:s/>triaging<text:s/>systems<text:s/>for<text:s/>emergencies/crisis<text:s/>(including<text:s/>establishing<text:s/>an<text:s/>internal<text:s/>‘one-stop<text:s/>shop’)</text:span><text:span text:style-name="T666_7"><text:s/></text:span><text:span text:style-name="T666_8">and<text:s/>help<text:s/>to<text:s/>coordinate<text:s/>the<text:s/>commissioning<text:s/>and<text:s/>provision<text:s/>of<text:s/></text:span><text:span text:style-name="T666_9">research<text:s/></text:span><text:span text:style-name="T666_10">evidence,<text:s/>analysis<text:s/>and<text:s/>expertise<text:s/>in<text:s/>a<text:s/>crisis/emergency.</text:span></text:p>
              </text:list-item>
              <text:list-item>
                <text:p text:style-name="P667"><text:span text:style-name="T667_1">Grade<text:s/></text:span><text:span text:style-name="T667_2">7<text:s/></text:span><text:span text:style-name="T667_3">Research<text:s/>Programme<text:s/>Manager<text:s/>and<text:s/>Programme<text:s/>Responsible<text:s/>Officer<text:s/>(PRO):<text:s/>This<text:s/>role<text:s/></text:span><text:span text:style-name="T667_4">will<text:s/></text:span><text:span text:style-name="T667_5">lead<text:s/>on<text:s/>the<text:s/>establishment<text:s/>and<text:s/>management<text:s/>of<text:s/>the<text:s/></text:span><text:span text:style-name="T667_6">multi-hazard<text:s/>research<text:s/>network</text:span><text:span text:style-name="T667_7"><text:s/>and<text:s/>support<text:s/>across<text:s/>the<text:s/>entire<text:s/>scope<text:s/>of<text:s/></text:span><text:span text:style-name="T667_8">SECE<text:s/>(linking<text:s/>with<text:s/>other<text:s/>teams<text:s/>across<text:s/>RED<text:s/>to<text:s/>manage<text:s/></text:span><text:span text:style-name="T667_9">links<text:s/>with<text:s/>other<text:s/>programmes<text:s/>and<text:s/>staff)</text:span><text:span text:style-name="T667_10">.</text:span></text:p>
              </text:list-item>
              <text:list-item>
                <text:p text:style-name="P668"><text:span text:style-name="T668_1">SEO<text:s/>P</text:span><text:span text:style-name="T668_2">olicy<text:s/>and<text:s/>P</text:span><text:span text:style-name="T668_3">rogramme<text:s/>Manager:<text:s/>This<text:s/>role<text:s/>will<text:s/>lead<text:s/>on<text:s/>the<text:s/>establishment<text:s/>of<text:s/>the<text:s/></text:span><text:span text:style-name="T668_4">MoUs</text:span><text:span text:style-name="T668_5"><text:s/>and<text:s/>service-level<text:s/>agreements<text:s/>as<text:s/>well<text:s/>as<text:s/>helping<text:s/>recruit<text:s/>and<text:s/>onboard<text:s/>the<text:s/></text:span><text:span text:style-name="T668_6">deep<text:s/>expert</text:span><text:span text:style-name="T668_7"><text:s/>role.</text:span></text:p>
              </text:list-item>
              <text:list-item>
                <text:p text:style-name="P669"><text:span text:style-name="T669_1">The<text:s/>Weather<text:s/>and<text:s/>Climate<text:s/>Hazards<text:s/>deep<text:s/>expert</text:span><text:span text:style-name="T669_2">:<text:s/>Th</text:span><text:span text:style-name="T669_3">is</text:span><text:span text:style-name="T669_4"><text:s/>role<text:s/>will<text:s/>provide</text:span><text:span text:style-name="T669_5"><text:s/>research<text:s/>agenda<text:s/>leadership<text:s/>using<text:s/>their</text:span><text:span text:style-name="T669_6"><text:s/>deep<text:s/>expert<text:s/>knowledge</text:span><text:span text:style-name="T669_7">.<text:s/>They<text:s/>will<text:s/>ensure<text:s/>the<text:s/>design<text:s/>and<text:s/>delivery<text:s/>of<text:s/>a<text:s/>high-quality<text:s/>research<text:s/>agenda,<text:s/></text:span><text:span text:style-name="T669_8">establish/maintain<text:s/>relationships<text:s/>with<text:s/>key<text:s/>partners<text:s/>within<text:s/>their<text:s/>specialism<text:s/>(internally<text:s/>and<text:s/>externally),<text:s/>pose<text:s/>key<text:s/>science<text:s/>questions</text:span><text:span text:style-name="T669_9">,<text:s/></text:span><text:span text:style-name="T669_10">commission<text:s/>analysis/evidence<text:s/>from<text:s/>the<text:s/>various<text:s/>SECE<text:s/>mechanisms<text:s/>in<text:s/>an<text:s/>emergency</text:span><text:span text:style-name="T669_11">,<text:s/>provide<text:s/>quality<text:s/>assurance<text:s/>for<text:s/>research<text:s/>products,<text:s/>and<text:s/></text:span><text:span text:style-name="T669_12">ensure<text:s/>translation<text:s/>of<text:s/>research<text:s/>evidence<text:s/>to<text:s/>support<text:s/>uptake<text:s/>by<text:s/>the<text:s/>FCDO<text:s/>and<text:s/>its<text:s/>partners</text:span><text:span text:style-name="T669_13">.</text:span><text:span text:style-name="T669_14"><text:s/>Whil</text:span><text:span text:style-name="T669_15">e</text:span><text:span text:style-name="T669_16"><text:s/>there<text:s/>is<text:s/>not<text:s/>a<text:s/>specific<text:s/>plan<text:s/>to<text:s/>recruit<text:s/></text:span><text:span text:style-name="T669_17">additional<text:s/>deep</text:span><text:span text:style-name="T669_18"><text:s/>expert</text:span><text:span text:style-name="T669_19">s</text:span><text:span text:style-name="T669_20">,<text:s/>the<text:s/>business<text:s/>case<text:s/>reserves<text:s/>the<text:s/>right<text:s/>to<text:s/>recruit<text:s/></text:span><text:span text:style-name="T669_21">further</text:span><text:span text:style-name="T669_22"><text:s/>deep<text:s/>expert</text:span><text:span text:style-name="T669_23">s</text:span><text:span text:style-name="T669_24">,<text:s/>should<text:s/>the<text:s/>trend<text:s/>in<text:s/>crises<text:s/>require<text:s/>this.<text:s/></text:span></text:p>
              </text:list-item>
            </text:list>
          </text:list-item>
        </text:list>
        <text:p text:style-name="P670"/>
        <text:list text:style-name="LS2" xml:id="list239" text:continue-list="list1">
          <text:list-item>
            <text:p text:style-name="P671"><text:span text:style-name="T671_1">This<text:s/></text:span><text:span text:style-name="T671_2">Programme-funded<text:s/>in-house<text:s/>staff<text:s/>recruited<text:s/>through<text:s/>normal<text:s/>civil<text:s/>service<text:s/>procedures<text:s/>provide<text:s/>the<text:s/>best<text:s/>delivery<text:s/>mechanism<text:s/>for<text:s/>this<text:s/>part<text:s/>of<text:s/>the<text:s/>programme<text:s/>because</text:span><text:span text:style-name="T671_3"><text:s/>it<text:s/>permits<text:s/>contracted<text:s/>out-of-hours<text:s/>and<text:s/>duty<text:s/>cover<text:s/>work,<text:s/></text:span><text:span text:style-name="T671_4">allows<text:s/>internal<text:s/>coordination<text:s/>and<text:s/>quality<text:s/>assurance<text:s/>of<text:s/>evidence<text:s/>and<text:s/>analysis,<text:s/>allows<text:s/>work<text:s/>across<text:s/>any<text:s/>security<text:s/>level<text:s/>more<text:s/>easily<text:s/>(as<text:s/>all<text:s/>FCDO<text:s/>staff<text:s/></text:span><text:span text:style-name="T671_5">are<text:s/>cleared<text:s/>to<text:s/>a<text:s/>high<text:s/>level<text:s/>as<text:s/>standard),<text:s/>would<text:s/>provide<text:s/>institutional<text:s/>memory,<text:s/>and<text:s/>would<text:s/>support<text:s/>easier<text:s/>in-house<text:s/>relationship-building.<text:s/></text:span><text:span text:style-name="T671_6">This<text:s/>delivery<text:s/>mechanism<text:s/>would<text:s/>offer<text:s/>the<text:s/>best<text:s/>value<text:s/>for<text:s/>money<text:s/>because</text:span><text:span text:style-name="T671_7"><text:s/>it<text:s/>is<text:s/>more<text:s/>cost-e</text:span><text:span text:style-name="T671_8">ffective</text:span><text:span text:style-name="T671_9"><text:s/>to<text:s/></text:span><text:span text:style-name="T671_10">recruit<text:s/>in-house<text:s/>programme<text:s/>staff<text:s/>than<text:s/>contract<text:s/>staff<text:s/>through<text:s/>consultancy<text:s/>day/hour<text:s/>rates</text:span><text:span text:style-name="T671_11">.<text:s/></text:span><text:span text:style-name="T671_12">Where<text:s/>brought<text:s/>in<text:s/>through<text:s/>external<text:s/>recruitment<text:s/>would<text:s/>be<text:s/>a<text:s/>fixed-term<text:s/>appointment<text:s/>in<text:s/>line<text:s/>with<text:s/>TUPE<text:s/>rules.</text:span></text:p>
          </text:list-item>
        </text:list>
        <text:p text:style-name="P672"/>
        <text:list text:style-name="LS2" xml:id="list240" text:continue-list="list1">
          <text:list-item>
            <text:p text:style-name="P673"><text:span text:style-name="T673_1">The<text:s/>key<text:s/>cost<text:s/>drivers<text:s/>for<text:s/>this<text:s/>delivery<text:s/>mechanism<text:s/>would<text:s/>be</text:span><text:span text:style-name="T673_2"><text:s/>standardised<text:s/>salaries<text:s/>at<text:s/>the<text:s/>grades<text:s/>set<text:s/>out<text:s/>above,<text:s/>out-of-hours<text:s/>and<text:s/>duty<text:s/>cover<text:s/>costs,<text:s/>and<text:s/>expenses.</text:span></text:p>
          </text:list-item>
        </text:list>
        <text:p text:style-name="P674"/>
        <text:p text:style-name="P675"/>
        <text:list text:style-name="LS2" xml:id="list241" text:continue-list="list1">
          <text:list-item>
            <text:p text:style-name="P676"><text:span text:style-name="T676_1">The<text:s/>key<text:s/>performance<text:s/>indicators<text:s/>for<text:s/>this<text:s/>delivery<text:s/>mechanism<text:s/>would<text:s/>be</text:span><text:span text:style-name="T676_2"><text:s/>set<text:s/>out<text:s/>in<text:s/>role<text:s/>descriptions<text:s/>and<text:s/>performance<text:s/>would<text:s/>be<text:s/>managed<text:s/>through<text:s/>the<text:s/>FCDO’s<text:s/>standard<text:s/>performance<text:s/>management<text:s/>processes.</text:span></text:p>
          </text:list-item>
        </text:list>
        <text:p text:style-name="P677"/>
        <text:h text:style-name="P678" text:outline-level="2"><text:span text:style-name="T678_1">Partner-delivered<text:s/></text:span><text:span text:style-name="T678_2">multi-hazard<text:s/>research<text:s/>network</text:span></text:h>
        <text:list text:style-name="LS2" xml:id="list242" text:continue-list="list1">
          <text:list-item>
            <text:p text:style-name="P679"><text:span text:style-name="T679_1">As<text:s/>set<text:s/>out<text:s/>in<text:s/>the<text:s/>appraisal<text:s/>case,<text:s/>this<text:s/></text:span><text:span text:style-name="T679_2">network</text:span><text:span text:style-name="T679_3"><text:s/>will<text:s/>be<text:s/>expected<text:s/>to<text:s/>build<text:s/>a<text:s/>diverse<text:s/>network<text:s/>of<text:s/>expert<text:s/>academic<text:s/>and<text:s/>science<text:s/>institutions<text:s/>and<text:s/>establish<text:s/>operational<text:s/>structures<text:s/>that<text:s/>facilitate<text:s/>production<text:s/>of<text:s/>multi-disciplinary<text:s/>research,<text:s/>science<text:s/>advice<text:s/>and<text:s/>expertise<text:s/>across<text:s/>the<text:s/>breadth<text:s/>of<text:s/>hazards<text:s/>and<text:s/>expertise.<text:s/></text:span><text:span text:style-name="T679_4">It</text:span><text:span text:style-name="T679_5"><text:s/>would<text:s/>be<text:s/>envisaged<text:s/>to<text:s/>grow<text:s/>and<text:s/>expand<text:s/>its<text:s/>offer<text:s/>to<text:s/></text:span><text:span text:style-name="T679_6">produce<text:s/>research<text:s/>related<text:s/>to</text:span><text:span text:style-name="T679_7"><text:s/>a<text:s/>wider<text:s/>range<text:s/>of<text:s/>hazards<text:s/>and<text:s/>crises<text:s/>over<text:s/>time.</text:span></text:p>
          </text:list-item>
        </text:list>
        <text:p text:style-name="P680"/>
        <text:list text:style-name="LS2" xml:id="list243" text:continue-list="list1">
          <text:list-item>
            <text:p text:style-name="P681"><text:span text:style-name="T681_1">Commissioning<text:s/>through<text:s/>the<text:s/>new<text:s/>Research<text:s/>Commissioning<text:s/>Centre<text:s/>(RCC)<text:s/>was<text:s/>explored.<text:s/>However,<text:s/>this<text:s/>was<text:s/>found<text:s/>not<text:s/>to<text:s/>be<text:s/>the<text:s/>most<text:s/>appropriate<text:s/>or<text:s/>effective<text:s/>approach<text:s/>for<text:s/>several<text:s/>reasons:</text:span></text:p>
            <text:list>
              <text:list-item>
                <text:p text:style-name="P682"><text:span text:style-name="T682_1">We<text:s/>want<text:s/>to<text:s/>directly<text:s/>manage<text:s/>the<text:s/>agreement<text:s/>with<text:s/>the<text:s/>delivery<text:s/>partner<text:s/>ourselves,<text:s/>so<text:s/>we<text:s/>can<text:s/>effectively<text:s/>co-create<text:s/>the<text:s/>approach<text:s/>to<text:s/>maximise<text:s/>impact<text:s/>and<text:s/>closely<text:s/>monitor<text:s/>performance.<text:s/>In<text:s/>this<text:s/>instance,<text:s/>it<text:s/>is<text:s/>not<text:s/>beneficial<text:s/>to<text:s/>work<text:s/>through<text:s/>an<text:s/>intermediary.<text:s/></text:span></text:p>
              </text:list-item>
              <text:list-item>
                <text:p text:style-name="P683"><text:span text:style-name="T683_1">We<text:s/>are<text:s/>looking<text:s/>for<text:s/>specific<text:s/>expertise<text:s/>in<text:s/>emergency<text:s/>preparedness<text:s/>and<text:s/>response,<text:s/>which<text:s/>is<text:s/>not<text:s/>currently<text:s/>covered<text:s/>by<text:s/>the<text:s/>RCC’s<text:s/>remit.<text:s/>We<text:s/>believe<text:s/>we<text:s/>will<text:s/>be<text:s/>more<text:s/>likely<text:s/>to<text:s/>identify<text:s/>an<text:s/>excellent<text:s/>lead<text:s/>partner<text:s/>through<text:s/>open<text:s/>competition.</text:span></text:p>
              </text:list-item>
              <text:list-item>
                <text:p text:style-name="P684"><text:span text:style-name="T684_1">This<text:s/>approach<text:s/>would<text:s/>also<text:s/>introduce<text:s/>an<text:s/>additional<text:s/>management<text:s/>fee,<text:s/>which<text:s/>in<text:s/>this<text:s/>case<text:s/>would<text:s/>not<text:s/>enhance<text:s/>value<text:s/>for<text:s/>money<text:s/>given<text:s/>there<text:s/>is<text:s/>not<text:s/>the<text:s/>same<text:s/>benefits<text:s/>from<text:s/>working<text:s/>through<text:s/>a<text:s/>partner<text:s/>as<text:s/>with<text:s/>other<text:s/>types<text:s/>of<text:s/>research/commissions</text:span><text:span text:style-name="T684_2">.</text:span></text:p>
              </text:list-item>
            </text:list>
          </text:list-item>
        </text:list>
        <text:p text:style-name="P685"/>
        <text:list text:style-name="LS2" xml:id="list247" text:continue-list="list1">
          <text:list-item>
            <text:p text:style-name="P686"><text:span text:style-name="T686_1">To<text:s/>understand<text:s/></text:span><text:span text:style-name="T686_2">the<text:s/>best<text:s/>delivery<text:s/>mechanism<text:s/>for<text:s/>this<text:s/>component,<text:s/></text:span><text:span text:style-name="T686_3">we<text:s/>ran<text:s/></text:span><text:span text:style-name="T686_4">an<text:s/>early<text:s/>market<text:s/>engagement<text:s/>even</text:span><text:span text:style-name="T686_5">t.<text:s/>A<text:s/>summary<text:s/>of<text:s/>the<text:s/>findings<text:s/>of<text:s/>this<text:s/>event<text:s/>can<text:s/>be<text:s/>found<text:s/>in<text:s/>Annex<text:s/></text:span><text:span text:style-name="T686_6">4</text:span><text:span text:style-name="T686_7">.<text:s/></text:span><text:span text:style-name="T686_8">A<text:s/>competitive<text:s/>accountable<text:s/>grant<text:s/>process<text:s/></text:span><text:span text:style-name="T686_9">ha</text:span><text:span text:style-name="T686_10">s<text:s/></text:span><text:span text:style-name="T686_11">been<text:s/></text:span><text:span text:style-name="T686_12">identified<text:s/>as<text:s/>the<text:s/>most<text:s/>appropriate<text:s/>mechanism<text:s/>for<text:s/>this<text:s/>part<text:s/>of<text:s/>the<text:s/>programme<text:s/>for<text:s/>the<text:s/>following<text:s/>reasons:<text:s/></text:span></text:p>
            <text:list>
              <text:list-item>
                <text:p text:style-name="P687"><text:span text:style-name="T687_1">Academic<text:s/>institutions,<text:s/>research<text:s/>councils<text:s/>and<text:s/>not-for-profit<text:s/>humanitarian<text:s/>organisations<text:s/>are<text:s/>best<text:s/>placed<text:s/>to<text:s/>deliver<text:s/>the<text:s/>expert<text:s/>science<text:s/>led<text:s/>innovation<text:s/>and<text:s/>advice<text:s/>goals<text:s/>of<text:s/>this<text:s/>programme.<text:s/>Early<text:s/>market<text:s/>engagement<text:s/>confirmed<text:s/>diverse<text:s/>capability<text:s/>and<text:s/>interest<text:s/>among<text:s/>these<text:s/>entities<text:s/>to<text:s/>participate<text:s/>in<text:s/>the<text:s/>delivery<text:s/>of<text:s/>the<text:s/></text:span><text:span text:style-name="T687_2">multi-hazard<text:s/>research<text:s/>network</text:span><text:span text:style-name="T687_3">.<text:s/>An<text:s/>accountable<text:s/>grant<text:s/>competition<text:s/>is<text:s/>likely<text:s/>to<text:s/>be<text:s/>the<text:s/>most<text:s/>effective<text:s/>way<text:s/>to<text:s/>attract<text:s/>proposals<text:s/>from<text:s/>these<text:s/>types<text:s/>of<text:s/>organisations.<text:s/></text:span></text:p>
              </text:list-item>
              <text:list-item>
                <text:p text:style-name="P688"><text:span text:style-name="T688_1">The<text:s/>multi-hazard<text:s/>research<text:s/>network<text:s/>needs<text:s/>to<text:s/>be<text:s/>led<text:s/>by<text:s/>an<text:s/>experienced<text:s/>research<text:s/>agency<text:s/>with<text:s/>multi-hazard<text:s/>expertise<text:s/>that<text:s/>is<text:s/>able<text:s/>to<text:s/>set<text:s/>and<text:s/>lead<text:s/>a<text:s/>strong<text:s/>research<text:s/>agenda,<text:s/>bringing<text:s/>together<text:s/>research<text:s/>organisations<text:s/>expert<text:s/>in<text:s/>prioritised<text:s/>hazards<text:s/>and<text:s/>driv</text:span><text:span text:style-name="T688_2">ing</text:span><text:span text:style-name="T688_3"><text:s/>research<text:s/>collaboration<text:s/>toward<text:s/>innovat</text:span><text:span text:style-name="T688_4">ions<text:s/>that<text:s/>improve<text:s/></text:span><text:span text:style-name="T688_5">prediction<text:s/>and<text:s/>assessment<text:s/>of<text:s/>crises,<text:s/></text:span><text:span text:style-name="T688_6">working<text:s/>in<text:s/>collaboration<text:s/>with<text:s/>FCDO<text:s/>to<text:s/>set<text:s/></text:span><text:span text:style-name="T688_7">annual<text:s/>research<text:s/>priorities<text:s/></text:span><text:span text:style-name="T688_8">in<text:s/>response<text:s/>to<text:s/>science<text:s/>opportunities<text:s/>and<text:s/>need</text:span><text:span text:style-name="T688_9">.</text:span></text:p>
              </text:list-item>
              <text:list-item>
                <text:p text:style-name="P689"><text:span text:style-name="T689_1">Developing<text:s/>and<text:s/>piloting<text:s/>new<text:s/>research<text:s/>programmes,<text:s/>like<text:s/>this<text:s/>one,<text:s/>often<text:s/>require<text:s/>flexibility<text:s/>to<text:s/>co-develop<text:s/>and<text:s/>adjust<text:s/>research<text:s/>priorities<text:s/>in<text:s/>accordance<text:s/>with<text:s/>emerging<text:s/>crisis<text:s/>needs,<text:s/>and<text:s/>to<text:s/>adapt<text:s/>delivery<text:s/>of<text:s/>advice<text:s/>to<text:s/>best<text:s/>meet<text:s/>end<text:s/>user<text:s/>needs.<text:s/>A<text:s/>grant<text:s/>that<text:s/>includes<text:s/>an<text:s/>adaptative<text:s/>management<text:s/>approach<text:s/>would<text:s/>help<text:s/>to<text:s/>enable<text:s/>this.<text:s/>Comparatively,<text:s/>a<text:s/>contract<text:s/>structure<text:s/>would<text:s/></text:span><text:span text:style-name="T689_2">limit<text:s/>this<text:s/>flexibility<text:s/>because<text:s/>services<text:s/>or<text:s/>outputs<text:s/>need<text:s/>to<text:s/>be<text:s/>prescribed<text:s/>upfront<text:s/>to<text:s/>protect<text:s/>value<text:s/>for<text:s/>money.</text:span></text:p>
              </text:list-item>
              <text:list-item>
                <text:p text:style-name="P690"><text:span text:style-name="T690_1">The<text:s/>market<text:s/>of<text:s/>partners<text:s/></text:span><text:span text:style-name="T690_2">are</text:span><text:span text:style-name="T690_3"><text:s/>best<text:s/>placed<text:s/>to<text:s/>propose<text:s/>how<text:s/>to<text:s/>structure<text:s/>the<text:s/></text:span><text:span text:style-name="T690_4">multi-hazard<text:s/>research<text:s/>network</text:span><text:span text:style-name="T690_5"><text:s/></text:span><text:span text:style-name="T690_6">in<text:s/>order<text:s/>to</text:span><text:span text:style-name="T690_7"><text:s/>bring<text:s/>together<text:s/>the<text:s/>consortium<text:s/>of<text:s/>expert<text:s/>institutions<text:s/>and<text:s/>individuals<text:s/>needed<text:s/>to<text:s/>meet<text:s/>SECE’s<text:s/>multi-hazard<text:s/>objectives.</text:span><text:span text:style-name="T690_8"><text:s/>In<text:s/>the<text:s/>EME,<text:s/></text:span><text:span text:style-name="T690_9">participants<text:s/>noted<text:s/>that<text:s/>an<text:s/>effective<text:s/>way<text:s/>to<text:s/>collaborate<text:s/>would<text:s/>be<text:s/>to<text:s/>leverage<text:s/>pre-exi</text:span><text:span text:style-name="T690_10">s</text:span><text:span text:style-name="T690_11">ting<text:s/>relationships</text:span><text:span text:style-name="T690_12">,<text:s/>which<text:s/></text:span><text:span text:style-name="T690_13">would<text:s/>be</text:span><text:span text:style-name="T690_14"><text:s/>possible<text:s/>through<text:s/>a<text:s/>competitive<text:s/>grant<text:s/>process</text:span></text:p>
              </text:list-item>
              <text:list-item>
                <text:p text:style-name="P691"><text:span text:style-name="T691_1">A<text:s/>competitive<text:s/>grant<text:s/>approach<text:s/>would<text:s/>also<text:s/>enable<text:s/>the<text:s/>delivery<text:s/>model,<text:s/>if<text:s/>proven<text:s/>to<text:s/>be<text:s/>cost-effective,<text:s/>to<text:s/>be<text:s/>continued<text:s/></text:span><text:span text:style-name="T691_2">to<text:s/>enable<text:s/>future<text:s/>research<text:s/></text:span><text:span text:style-name="T691_3">through<text:s/>follow<text:s/>on<text:s/>business<text:s/>case<text:s/>addendums.<text:s/></text:span></text:p>
              </text:list-item>
            </text:list>
          </text:list-item>
        </text:list>
        <text:p text:style-name="P692"/>
        <text:list text:style-name="LS2" xml:id="list253" text:continue-list="list1">
          <text:list-item>
            <text:p text:style-name="P693"><text:span text:style-name="T693_1">Current<text:s/>understanding<text:s/>is<text:s/>that<text:s/>an<text:s/>accountable<text:s/>grant<text:s/>with<text:s/>academic/research<text:s/>institutions<text:s/>will<text:s/>offer<text:s/>better<text:s/>strategic<text:s/>fit,<text:s/>unlock<text:s/>innovation,<text:s/>and<text:s/>drive<text:s/>better<text:s/>value<text:s/>for<text:s/>money<text:s/>over<text:s/>a<text:s/>long<text:s/>period<text:s/>of<text:s/>time<text:s/>while<text:s/>allowing<text:s/>FCDO<text:s/>to<text:s/>exercise<text:s/>robust<text:s/>control<text:s/>and<text:s/>accountability.</text:span></text:p>
          </text:list-item>
        </text:list>
        <text:p text:style-name="P694"/>
        <text:list text:style-name="LS2" xml:id="list254" text:continue-list="list1">
          <text:list-item>
            <text:p text:style-name="P695"><text:span text:style-name="T695_1">In<text:s/>the<text:s/>inception<text:s/>phase<text:s/>of<text:s/>the<text:s/>programme,<text:s/>the<text:s/>programme<text:s/>team<text:s/>will<text:s/>conduct<text:s/>further</text:span><text:span text:style-name="T695_2"><text:s/></text:span><text:span text:style-name="T695_3">market<text:s/>engagement<text:s/>and<text:s/>market<text:s/>building<text:s/>events<text:s/>ahead<text:s/>of<text:s/>launching<text:s/>the<text:s/>call<text:s/>to<text:s/>ensure<text:s/>the<text:s/>Statement<text:s/>of<text:s/>Need<text:s/>is<text:s/>well<text:s/>specified,<text:s/>well<text:s/>understood<text:s/>by<text:s/>the<text:s/>market,<text:s/></text:span><text:span text:style-name="T695_4">and<text:s/></text:span><text:span text:style-name="T695_5">to<text:s/>provide<text:s/>spaces<text:s/>through<text:s/>which<text:s/>the<text:s/>diverse<text:s/>range<text:s/>of<text:s/>institutions<text:s/>with<text:s/>expertise<text:s/>across<text:s/>the<text:s/>hazard<text:s/>areas<text:s/>can<text:s/>connect<text:s/>and<text:s/>to<text:s/>allow<text:s/>sufficient<text:s/>time<text:s/>for<text:s/>market<text:s/>actors<text:s/>to<text:s/>explore<text:s/>and<text:s/>develop<text:s/>the<text:s/>consorti</text:span><text:span text:style-name="T695_6">um</text:span><text:span text:style-name="T695_7"><text:s/>offering<text:s/>that<text:s/>will<text:s/>be<text:s/>needed.</text:span></text:p>
          </text:list-item>
        </text:list>
        <text:p text:style-name="P696"/>
        <text:list text:style-name="LS2" xml:id="list255" text:continue-list="list1">
          <text:list-item>
            <text:p text:style-name="P697"><text:span text:style-name="T697_1">W</text:span><text:span text:style-name="T697_2">e<text:s/>anticipate<text:s/>running<text:s/>a<text:s/>two-stage<text:s/>competition<text:s/>(with<text:s/>expressions<text:s/>of<text:s/>interest<text:s/></text:span><text:span text:style-name="T697_3">c</text:span><text:span text:style-name="T697_4">oncept<text:s/></text:span><text:span text:style-name="T697_5">n</text:span><text:span text:style-name="T697_6">otes<text:s/>and<text:s/>then<text:s/>short-listed<text:s/>full<text:s/>proposals)<text:s/>to<text:s/>identify<text:s/></text:span><text:span text:style-name="T697_7">the<text:s/></text:span><text:span text:style-name="T697_8">strongest<text:s/></text:span><text:span text:style-name="T697_9">l</text:span><text:span text:style-name="T697_10">ead<text:s/></text:span><text:span text:style-name="T697_11">p</text:span><text:span text:style-name="T697_12">artner<text:s/>and<text:s/>approach.<text:s/>The</text:span><text:span text:style-name="T697_13"><text:s/>c</text:span><text:span text:style-name="T697_14">all<text:s/>for<text:s/></text:span><text:span text:style-name="T697_15">p</text:span><text:span text:style-name="T697_16">roposals<text:s/>will<text:s/>be<text:s/>open,<text:s/>transparent,<text:s/>and<text:s/>fair,<text:s/>with<text:s/>all<text:s/>applications<text:s/>evaluated<text:s/>against<text:s/>common<text:s/>criteria<text:s/>that<text:s/>are<text:s/>published<text:s/>as<text:s/>part<text:s/>of<text:s/>the<text:s/></text:span><text:span text:style-name="T697_17">c</text:span><text:span text:style-name="T697_18">all<text:s/>for<text:s/></text:span><text:span text:style-name="T697_19">p</text:span><text:span text:style-name="T697_20">roposals.<text:s/>The<text:s/>proposal<text:s/>evaluation<text:s/>criteria<text:s/>will<text:s/>be<text:s/>developed<text:s/>to<text:s/>enable<text:s/>selection<text:s/>of<text:s/>the<text:s/>best<text:s/>value<text:s/>for<text:s/>money<text:s/>proposal,<text:s/>looking<text:s/>at<text:s/>strategic<text:s/>alignment,<text:s/>technical<text:s/>capability,<text:s/>suitability<text:s/>of<text:s/>the<text:s/>delivery<text:s/>approach,<text:s/>and<text:s/>the<text:s/>delivery<text:s/>cost<text:s/>structure.</text:span><text:span text:style-name="T697_21"><text:s/>There<text:s/>will<text:s/>be<text:s/>adequate<text:s/>time<text:s/>given<text:s/>between<text:s/>the</text:span><text:span text:style-name="T697_22"><text:s/>stages<text:s/>of<text:s/>the<text:s/>competition<text:s/>to<text:s/>allow<text:s/>the<text:s/>development<text:s/>of<text:s/>relationships<text:s/>key<text:s/>to<text:s/>the<text:s/>full<text:s/>proposals.</text:span><text:span text:style-name="T697_23"><text:s/></text:span></text:p>
          </text:list-item>
        </text:list>
        <text:p text:style-name="P698"/>
        <text:list text:style-name="LS2" xml:id="list256" text:continue-list="list1">
          <text:list-item>
            <text:p text:style-name="P699"><text:span text:style-name="T699_1">The<text:s/>EME<text:s/>participants<text:s/>raised<text:s/>that<text:s/>the<text:s/>multi-hazard<text:s/>scope<text:s/>of<text:s/>the<text:s/></text:span><text:span text:style-name="T699_2">multi-hazard<text:s/>research<text:s/>network</text:span><text:span text:style-name="T699_3"><text:s/>could<text:s/>be<text:s/>difficult<text:s/>to<text:s/>deliver<text:s/>well<text:s/>under<text:s/>the<text:s/>proposed<text:s/>budget<text:s/>(£10m<text:s/>over<text:s/>3.5<text:s/>years).<text:s/>Participants<text:s/>also<text:s/>noted<text:s/>that<text:s/></text:span><text:span text:style-name="T699_4">it<text:s/>was<text:s/>important<text:s/>not<text:s/>to<text:s/>duplicate<text:s/>the<text:s/>work<text:s/>of<text:s/>other<text:s/>programmes<text:s/>or<text:s/>initiatives.<text:s/></text:span><text:span text:style-name="T699_5">RED<text:s/>has<text:s/>recently<text:s/>approved<text:s/></text:span><text:span text:style-name="T699_6">the<text:s/>Global<text:s/>Health<text:s/>Security<text:s/>Research<text:s/>&amp;<text:s/>Development</text:span><text:span text:style-name="T699_7"><text:s/>business<text:s/>case,<text:s/>which<text:s/>includes<text:s/></text:span><text:span text:style-name="T699_8">specific<text:s/>allocation</text:span><text:span text:style-name="T699_9"><text:s/>for<text:s/>a<text:s/>centre<text:s/>for<text:s/>research<text:s/>on<text:s/>emerging<text:s/>infectious<text:s/>diseases.<text:s/>In<text:s/>discussion<text:s/>with<text:s/>the<text:s/>programme<text:s/>team<text:s/>on<text:s/>how<text:s/>best<text:s/>to<text:s/>avoid<text:s/>duplication<text:s/>and<text:s/>align<text:s/>the<text:s/></text:span><text:span text:style-name="T699_10">work<text:s/>of<text:s/>both<text:s/>programmes,<text:s/>it<text:s/></text:span><text:span text:style-name="T699_11">became<text:s/></text:span><text:span text:style-name="T699_12">clear<text:s/>that<text:s/>both<text:s/>the<text:s/></text:span><text:span text:style-name="T699_13">multi-hazard<text:s/>research<text:s/>network</text:span><text:span text:style-name="T699_14"><text:s/>and<text:s/>the<text:s/>centre<text:s/>for<text:s/>research<text:s/>on<text:s/>emerging<text:s/>infectious<text:s/>diseases<text:s/></text:span><text:span text:style-name="T699_15">envisage</text:span><text:span text:style-name="T699_16"><text:s/>very<text:s/>similar<text:s/>set<text:s/>of<text:s/>responsive<text:s/>functions<text:s/>and<text:s/>outputs,<text:s/>complemented<text:s/>by<text:s/>ongoing<text:s/>research<text:s/>programmes<text:s/>commissioned<text:s/>for<text:s/>normal<text:s/>times,<text:s/>which<text:s/>can<text:s/>pivot<text:s/>to<text:s/>emergency<text:s/>response<text:s/>mode</text:span><text:span text:style-name="T699_17">.<text:s/></text:span><text:span text:style-name="T699_18">There<text:s/>are<text:s/>clear<text:s/>efficiency<text:s/>benefits<text:s/>to<text:s/>consolidating<text:s/>management<text:s/>functions<text:s/>in<text:s/>one<text:s/>secretariat,<text:s/>which<text:s/>could<text:s/>deliver<text:s/>specific<text:s/>expertise<text:s/>through<text:s/>the<text:s/></text:span><text:span text:style-name="T699_19">multi-hazard<text:s/>research<text:s/>network</text:span><text:span text:style-name="T699_20"><text:s/>and<text:s/>would<text:s/>include<text:s/>infectious<text:s/>diseases.<text:s/>This<text:s/>approach<text:s/>would<text:s/>also<text:s/>bring<text:s/></text:span><text:span text:style-name="T699_21">up<text:s/>to<text:s/>£9</text:span><text:span text:style-name="T699_22">m</text:span><text:span text:style-name="T699_23"><text:s/>more</text:span><text:span text:style-name="T699_24"><text:s/>in<text:s/>funding<text:s/>to<text:s/>the<text:s/></text:span><text:span text:style-name="T699_25">multi-hazard<text:s/>research<text:s/>network</text:span><text:span text:style-name="T699_26">,</text:span><text:span text:style-name="T699_27"><text:s/>mitigating<text:s/>the<text:s/>risk<text:s/>of<text:s/>the<text:s/>scope<text:s/>overreaching<text:s/>the<text:s/>proposed<text:s/>budget.</text:span><text:span text:style-name="T699_28"><text:s/>This<text:s/></text:span><text:span text:style-name="T699_29">proposal<text:s/>has<text:s/>already<text:s/>been<text:s/>approved<text:s/>by<text:s/>the<text:s/>programme<text:s/>team<text:s/>and<text:s/>the<text:s/>CSA.</text:span></text:p>
          </text:list-item>
        </text:list>
        <text:p text:style-name="P700"/>
        <text:list text:style-name="LS2" xml:id="list257" text:continue-list="list1">
          <text:list-item>
            <text:p text:style-name="P701"><text:span text:style-name="T701_1">This<text:s/>delivery<text:s/>mechanism<text:s/></text:span><text:span text:style-name="T701_2">allows</text:span><text:span text:style-name="T701_3"><text:s/>the<text:s/>lead<text:s/>partner<text:s/>to<text:s/>draw<text:s/>all<text:s/>type</text:span><text:span text:style-name="T701_4">s</text:span><text:span text:style-name="T701_5"><text:s/>of<text:s/>delivery<text:s/>partner<text:s/>into<text:s/>their<text:s/>consortium<text:s/>including<text:s/>not<text:s/>for<text:s/>profits<text:s/>and<text:s/>private<text:s/>sector<text:s/>as<text:s/>needed</text:span><text:span text:style-name="T701_6">.<text:s/>T</text:span><text:span text:style-name="T701_7">he<text:s/>competitive<text:s/>grant<text:s/>process<text:s/></text:span><text:span text:style-name="T701_8">will<text:s/></text:span><text:span text:style-name="T701_9">use<text:s/></text:span><text:span text:style-name="T701_10">the<text:s/>same<text:s/>criteria<text:s/>to<text:s/>evaluate<text:s/></text:span><text:span text:style-name="T701_11">each<text:s/>proposal<text:s/>received</text:span><text:span text:style-name="T701_12"><text:s/></text:span><text:span text:style-name="T701_13">to<text:s/>assess<text:s/>how<text:s/>well<text:s/>each<text:s/>meets<text:s/>the<text:s/></text:span><text:span text:style-name="T701_14">Statement<text:s/>of<text:s/>Nee</text:span><text:span text:style-name="T701_15">d,<text:s/>including<text:s/>in<text:s/>terms<text:s/>of<text:s/></text:span><text:span text:style-name="T701_16">approach,<text:s/></text:span><text:span text:style-name="T701_17">expertise,<text:s/></text:span><text:span text:style-name="T701_18">feasibility,<text:s/></text:span><text:span text:style-name="T701_19">efficiency<text:s/></text:span><text:span text:style-name="T701_20">and<text:s/>cost</text:span><text:span text:style-name="T701_21"><text:s/></text:span><text:span text:style-name="T701_22">in<text:s/>order</text:span><text:span text:style-name="T701_23"><text:s/>to</text:span><text:span text:style-name="T701_24"><text:s/>select<text:s/></text:span><text:span text:style-name="T701_25">and<text:s/>further<text:s/>shape<text:s/>the<text:s/>proposal<text:s/>that<text:s/>offers<text:s/>the<text:s/>best<text:s/>overall<text:s/>approach</text:span><text:span text:style-name="T701_26">.</text:span></text:p>
          </text:list-item>
        </text:list>
        <text:p text:style-name="P702"/>
        <text:list text:style-name="LS2" xml:id="list258" text:continue-list="list1">
          <text:list-item>
            <text:p text:style-name="P703"><text:span text:style-name="T703_1">The<text:s/>key<text:s/>cost<text:s/>drivers<text:s/>for<text:s/>this<text:s/>delivery<text:s/>mechanism<text:s/>would<text:s/></text:span><text:span text:style-name="T703_2">depend<text:s/>on<text:s/>the<text:s/>successful<text:s/>proposal<text:s/>but<text:s/>would<text:s/>be<text:s/>likely<text:s/>to<text:s/>include<text:s/></text:span><text:span text:style-name="T703_3">expert<text:s/>time,<text:s/>management<text:s/>costs,<text:s/>overheads,<text:s/>travel</text:span><text:span text:style-name="T703_4"><text:s/>and<text:s/></text:span><text:span text:style-name="T703_5">expenses.</text:span></text:p>
          </text:list-item>
          <text:list-item>
            <text:p text:style-name="P704"><text:span text:style-name="T704_1">The<text:s/>relationship<text:s/>with</text:span><text:span text:style-name="T704_2"><text:s/>the<text:s/></text:span><text:span text:style-name="T704_3">multi-hazard<text:s/>research<text:s/>network</text:span><text:span text:style-name="T704_4"><text:s/></text:span><text:span text:style-name="T704_5">would<text:s/>be<text:s/>managed<text:s/>by<text:s/></text:span><text:span text:style-name="T704_6">the<text:s/></text:span><text:span text:style-name="T704_7">G7<text:s/></text:span><text:span text:style-name="T704_8">Research<text:s/>P</text:span><text:span text:style-name="T704_9">rogramme<text:s/></text:span><text:span text:style-name="T704_10">M</text:span><text:span text:style-name="T704_11">anager</text:span><text:span text:style-name="T704_12"><text:s/>with<text:s/>the<text:s/>G6<text:s/></text:span><text:span text:style-name="T704_13">deep<text:s/>expert</text:span><text:span text:style-name="T704_14"><text:s/>managing<text:s/></text:span><text:span text:style-name="T704_15">the<text:s/>relationships<text:s/>around<text:s/>specific<text:s/>risk<text:s/>types</text:span><text:span text:style-name="T704_16"><text:s/>and</text:span><text:span text:style-name="T704_17"><text:s/>performance<text:s/></text:span><text:span text:style-name="T704_18">indicators<text:s/></text:span><text:span text:style-name="T704_19">set<text:s/>out<text:s/>in<text:s/>management<text:s/>case</text:span><text:span text:style-name="T704_20">.</text:span></text:p>
          </text:list-item>
        </text:list>
        <text:p text:style-name="P705"/>
        <text:list text:style-name="LS2" xml:id="list260" text:continue-list="list1">
          <text:list-item>
            <text:p text:style-name="P706"><text:span text:style-name="T706_1">The<text:s/>management<text:s/>case<text:s/>sets<text:s/>out<text:s/>how<text:s/>relationships<text:s/>and<text:s/>performance<text:s/>of<text:s/>the<text:s/></text:span><text:span text:style-name="T706_2">multi-hazard<text:s/>research<text:s/>network</text:span><text:span text:style-name="T706_3"><text:s/>will<text:s/>be<text:s/>managed</text:span><text:span text:style-name="T706_4">.<text:s/>Minimum<text:s/>monitoring<text:s/>will<text:s/>include<text:s/>r</text:span><text:span text:style-name="T706_5">outine<text:s/>narrative<text:s/>reporting,<text:s/>financial<text:s/>reporting,<text:s/></text:span><text:span text:style-name="T706_6">ongoing<text:s/>MEL<text:s/></text:span><text:span text:style-name="T706_7">with<text:s/></text:span><text:span text:style-name="T706_8">an<text:s/></text:span><text:span text:style-name="T706_9">evaluation<text:s/>at<text:s/>mid-point,<text:s/></text:span><text:span text:style-name="T706_10">and<text:s/></text:span><text:span text:style-name="T706_11">continuous<text:s/></text:span><text:span text:style-name="T706_12">feedback<text:s/></text:span><text:span text:style-name="T706_13">to<text:s/>improve<text:s/></text:span><text:span text:style-name="T706_14">how<text:s/>well<text:s/>the<text:s/></text:span><text:span text:style-name="T706_15">multi-hazard<text:s/>research<text:s/>network</text:span><text:span text:style-name="T706_16"><text:s/>is<text:s/></text:span><text:span text:style-name="T706_17">meeting<text:s/>user<text:s/>needs.<text:s/></text:span><text:span text:style-name="T706_18">An<text:s/>accountable<text:s/>grant<text:s/></text:span><text:span text:style-name="T706_19">may<text:s/>also<text:s/>be<text:s/>amended<text:s/>or<text:s/>exited<text:s/>early<text:s/>if<text:s/>this<text:s/>is<text:s/>required.</text:span></text:p>
          </text:list-item>
        </text:list>
        <text:p text:style-name="P707"/>
        <text:p text:style-name="P708"><text:span text:style-name="T708_1">Early<text:s/>Start<text:s/>Flood<text:s/></text:span><text:span text:style-name="T708_2">Unit</text:span></text:p>
        <text:list text:style-name="LS2" xml:id="list261" text:continue-list="list1">
          <text:list-item>
            <text:p text:style-name="P709"><text:span text:style-name="T709_1">FCDO’s<text:s/>Climate<text:s/>Adaptation<text:s/>and<text:s/>Resilience<text:s/>research<text:s/>programme<text:s/>investigated<text:s/>and<text:s/>piloted<text:s/>a<text:s/>forecasting<text:s/>approach<text:s/>for<text:s/>predicting<text:s/>flood<text:s/>impacts<text:s/>from<text:s/>impending<text:s/>tropical<text:s/>cyclones.<text:s/>The<text:s/>pilot<text:s/>approach<text:s/>is<text:s/>now<text:s/>delivering<text:s/>on-demand<text:s/>tropical<text:s/>cyclone<text:s/>flood<text:s/>bulletins<text:s/>to<text:s/>inform<text:s/>FCDO<text:s/>and<text:s/>partners<text:s/>responses,<text:s/>including<text:s/>informing<text:s/>all<text:s/>surge<text:s/>activities<text:s/>(such<text:s/>as<text:s/>stock<text:s/>and<text:s/>shelter<text:s/>relocations)<text:s/>of<text:s/>the<text:s/>International<text:s/>Federation<text:s/>of<text:s/>the<text:s/>Red<text:s/>Cross’s<text:s/>during<text:s/>Tropical<text:s/>Cyclone<text:s/>Freddy.<text:s/>There<text:s/>is<text:s/>high<text:s/>demand<text:s/>to<text:s/>maintain<text:s/>this<text:s/></text:span><text:span text:style-name="T709_2">predictive</text:span><text:span text:style-name="T709_3"><text:s/></text:span><text:span text:style-name="T709_4">capability<text:s/>and<text:s/>scope<text:s/>to<text:s/>continue<text:s/>to<text:s/>improve<text:s/>the<text:s/>approach<text:s/>and<text:s/>to<text:s/>explore<text:s/>flood<text:s/>prediction<text:s/>for<text:s/>other<text:s/>types<text:s/>of<text:s/>flood<text:s/>risk.<text:s/>The<text:s/>current<text:s/>pilot<text:s/>ends<text:s/>in<text:s/>October<text:s/>2024,<text:s/>though<text:s/>the<text:s/>current<text:s/>expert-led<text:s/>approach<text:s/>can<text:s/>be<text:s/>used<text:s/>to<text:s/>inform<text:s/>delivery<text:s/>by<text:s/>others<text:s/>and<text:s/>some<text:s/>of<text:s/>the<text:s/>underpinning<text:s/>models<text:s/>can<text:s/>be<text:s/>used<text:s/>under<text:s/>a<text:s/>license.<text:s/></text:span></text:p>
          </text:list-item>
        </text:list>
        <text:p text:style-name="P710"/>
        <text:list text:style-name="LS2" xml:id="list262" text:continue-list="list1">
          <text:list-item>
            <text:p text:style-name="P711"><text:span text:style-name="T711_1">To<text:s/>avoid<text:s/>a<text:s/>prolonged<text:s/>period<text:s/>without<text:s/>flood<text:s/>bulletins<text:s/>while<text:s/>the<text:s/>full<text:s/></text:span><text:span text:style-name="T711_2">multi-hazard<text:s/>research<text:s/>network</text:span><text:span text:style-name="T711_3"><text:s/>is<text:s/>commissioned,<text:s/>a<text:s/>separate<text:s/>competition<text:s/>will<text:s/>be<text:s/>run<text:s/>to<text:s/>establish<text:s/>a<text:s/>Flood<text:s/></text:span><text:span text:style-name="T711_4">Unit</text:span><text:span text:style-name="T711_5"><text:s/></text:span><text:span text:style-name="T711_6">that<text:s/>will<text:s/>draw<text:s/>on<text:s/>lessons<text:s/>from<text:s/>the<text:s/>pilot<text:s/>and<text:s/>start<text:s/>producing<text:s/>flood<text:s/>prediction<text:s/>research<text:s/>and<text:s/>bulletins<text:s/>in<text:s/>parallel<text:s/>to<text:s/>the<text:s/></text:span><text:span text:style-name="T711_7">multi-hazard<text:s/>research<text:s/>network</text:span><text:span text:style-name="T711_8"><text:s/>Call<text:s/>for<text:s/>Proposals<text:s/>process.<text:s/>The<text:s/></text:span><text:span text:style-name="T711_9">multi-hazard<text:s/>research<text:s/>network</text:span><text:span text:style-name="T711_10"><text:s/>and<text:s/>Flood<text:s/></text:span><text:span text:style-name="T711_11">Unit<text:s/>c</text:span><text:span text:style-name="T711_12">ompetitions<text:s/>will<text:s/>be<text:s/>set<text:s/>up<text:s/>with<text:s/>expectation<text:s/>that<text:s/>the<text:s/>Flood<text:s/></text:span><text:span text:style-name="T711_13">Unit<text:s/></text:span><text:span text:style-name="T711_14">will<text:s/>be<text:s/>required<text:s/>to<text:s/>work<text:s/>with<text:s/>and<text:s/>potentially<text:s/>be<text:s/>novated<text:s/>into<text:s/>the<text:s/>eventual<text:s/></text:span><text:span text:style-name="T711_15">multi-hazard<text:s/>research<text:s/>network</text:span><text:span text:style-name="T711_16">.<text:s/>This<text:s/>expectation<text:s/>will<text:s/>be<text:s/>defined<text:s/>in<text:s/>the<text:s/>statement<text:s/>of<text:s/>expectations<text:s/>for<text:s/>both<text:s/>competitions.<text:s/></text:span></text:p>
          </text:list-item>
        </text:list>
        <text:p text:style-name="P712"/>
        <text:list text:style-name="LS2" xml:id="list263" text:continue-list="list1">
          <text:list-item>
            <text:p text:style-name="P713"><text:span text:style-name="T713_1">The<text:s/>Flood<text:s/></text:span><text:span text:style-name="T713_2">Unit</text:span><text:span text:style-name="T713_3"><text:s/>will<text:s/>focus<text:s/>on<text:s/>researching<text:s/>and<text:s/>developing<text:s/>flood<text:s/>early<text:s/>warning<text:s/>prediction<text:s/>tools<text:s/>for<text:s/>a<text:s/>range<text:s/>of<text:s/>flood<text:s/>events,<text:s/>including<text:s/>advancing<text:s/>the<text:s/>Tropical<text:s/>Cyclone<text:s/>approach,<text:s/>but<text:s/>also<text:s/>experimenting<text:s/>with<text:s/>new<text:s/>public<text:s/>good<text:s/>approaches<text:s/>for<text:s/>other<text:s/>types<text:s/>of<text:s/>flooding<text:s/>impacts<text:s/>to<text:s/>enable<text:s/>earlier<text:s/>and<text:s/>better<text:s/>response<text:s/>actions.<text:s/>The<text:s/>FCDO-funded<text:s/>pilot<text:s/>blended<text:s/>modelling<text:s/>with<text:s/>expert-led<text:s/>interpretation<text:s/>to<text:s/>add<text:s/>significant<text:s/>value<text:s/>compared<text:s/>to<text:s/>alternative<text:s/>approaches.<text:s/>Explorative<text:s/>applied<text:s/>research<text:s/>that<text:s/>brings<text:s/>together<text:s/>expertise<text:s/>from<text:s/>a<text:s/>consortium<text:s/>of<text:s/>expert<text:s/>flood<text:s/>organisations<text:s/>is<text:s/>likely<text:s/>needed.<text:s/>Market<text:s/>engagement<text:s/>indicates<text:s/>a<text:s/>relevant<text:s/>flood<text:s/>research<text:s/>market<text:s/>including<text:s/>not-for-profit<text:s/>and<text:s/>academic<text:s/>institutions<text:s/>with<text:s/>interest<text:s/>in<text:s/>this<text:s/>area.<text:s/>A<text:s/>competitive<text:s/>grant<text:s/>approach<text:s/>would<text:s/>invite<text:s/>proposals<text:s/>from<text:s/>not-for-profit<text:s/>actors<text:s/>to<text:s/>lead<text:s/>the<text:s/>flood<text:s/>hub<text:s/>and<text:s/>the<text:s/>research<text:s/>and<text:s/>development<text:s/>of<text:s/>public<text:s/>good<text:s/>flood<text:s/>modelling<text:s/>approaches.<text:s/>A<text:s/>competitive<text:s/>grant<text:s/>approach<text:s/>would<text:s/>also<text:s/>enable<text:s/>the<text:s/>lead<text:s/>partner<text:s/>to<text:s/>sub-contract<text:s/>aspects<text:s/>to<text:s/>the<text:s/>wider<text:s/>private<text:s/>sector<text:s/>flood<text:s/>expertise<text:s/>where<text:s/>appropriate.<text:s/>The<text:s/>lead<text:s/>institution<text:s/>would<text:s/>be<text:s/>expected<text:s/>to<text:s/>have<text:s/>or<text:s/>set<text:s/>up<text:s/>the<text:s/>operational<text:s/>capability<text:s/>to<text:s/>enable<text:s/>effective<text:s/>flood<text:s/>forecasting<text:s/>models<text:s/>to<text:s/>become<text:s/>operational<text:s/>on<text:s/>7-day/</text:span><text:span text:style-name="T713_4"><text:s/>52</text:span><text:span text:style-name="T713_5">-</text:span><text:span text:style-name="T713_6">week<text:s/>basis<text:s/>building<text:s/>on<text:s/>the<text:s/>lessons<text:s/>from<text:s/>the<text:s/>pilot<text:s/>project.</text:span></text:p>
          </text:list-item>
        </text:list>
        <text:p text:style-name="P714"/>
        <text:list text:style-name="LS2" xml:id="list264" text:continue-list="list1">
          <text:list-item>
            <text:p text:style-name="P715"><text:span text:style-name="T715_1">Similar,<text:s/>to<text:s/>the<text:s/></text:span><text:span text:style-name="T715_2">multi-hazard<text:s/>research<text:s/>network</text:span><text:span text:style-name="T715_3"><text:s/>approach,<text:s/>the<text:s/>competitive<text:s/>call<text:s/>for<text:s/>proposals<text:s/>would<text:s/>be<text:s/>run<text:s/>in<text:s/>an<text:s/>open,<text:s/>fair<text:s/>and<text:s/>transparent<text:s/>way.<text:s/>Given<text:s/>the<text:s/>smaller<text:s/>size<text:s/>of<text:s/>the<text:s/>market<text:s/>and<text:s/>narrower<text:s/>objectives,<text:s/>a<text:s/>one-stage<text:s/>competition<text:s/>with<text:s/>early<text:s/>market<text:s/>engagement<text:s/>and<text:s/>clarification<text:s/>session<text:s/>is<text:s/>likely<text:s/>to<text:s/>be<text:s/>effective<text:s/>and<text:s/>efficient<text:s/>for<text:s/>FCDO<text:s/>and<text:s/>applicants.<text:s/>The<text:s/>competition<text:s/>will<text:s/>include<text:s/>the<text:s/>expectation<text:s/>that<text:s/>the<text:s/>Flood<text:s/></text:span><text:span text:style-name="T715_4">Unit<text:s/></text:span><text:span text:style-name="T715_5">forms<text:s/>part<text:s/>of<text:s/>the<text:s/>upcoming<text:s/></text:span><text:span text:style-name="T715_6">multi-hazard<text:s/>research<text:s/>network</text:span><text:span text:style-name="T715_7">,<text:s/>including<text:s/>that<text:s/>it<text:s/>will<text:s/>be<text:s/>required<text:s/>to<text:s/>establish<text:s/>ways<text:s/>of<text:s/>working<text:s/>that<text:s/>enable<text:s/>co-delivery<text:s/>with<text:s/>the<text:s/></text:span><text:span text:style-name="T715_8">multi-hazard<text:s/>research<text:s/>network</text:span><text:span text:style-name="T715_9">,<text:s/>and<text:s/>options<text:s/>for<text:s/>the<text:s/>arrangement<text:s/>to<text:s/>be<text:s/>novated<text:s/>into<text:s/>the<text:s/></text:span><text:span text:style-name="T715_10">multi-hazard<text:s/>research<text:s/>network</text:span><text:span text:style-name="T715_11"><text:s/>by<text:s/>mutual<text:s/>agreement,<text:s/>managed<text:s/>separately,<text:s/>as<text:s/>well<text:s/>as<text:s/>including<text:s/>break<text:s/>points.<text:s/>In<text:s/>parallel<text:s/>the<text:s/>future<text:s/></text:span><text:span text:style-name="T715_12">multi-hazard<text:s/>research<text:s/>network</text:span><text:span text:style-name="T715_13"><text:s/>competition<text:s/>Statement<text:s/>of<text:s/>Need<text:s/>will<text:s/>include<text:s/>objectives<text:s/>related<text:s/>to<text:s/>flood<text:s/>early<text:s/>warning,<text:s/>and<text:s/>the<text:s/>expectation<text:s/>that<text:s/>it<text:s/>will<text:s/>build<text:s/>a<text:s/>long-term<text:s/>capability<text:s/>on<text:s/>flood<text:s/>research<text:s/>and<text:s/>prediction.<text:s/>The<text:s/>role<text:s/>of<text:s/>the<text:s/>Flood<text:s/></text:span><text:span text:style-name="T715_14">Unit<text:s/></text:span><text:span text:style-name="T715_15">will<text:s/>be<text:s/>specified<text:s/>in<text:s/>the<text:s/></text:span><text:span text:style-name="T715_16">multi-hazard<text:s/>research<text:s/>network</text:span><text:span text:style-name="T715_17"><text:s/>Statement<text:s/>of<text:s/>Need<text:s/>together<text:s/>with<text:s/>the<text:s/>expectation<text:s/>that<text:s/>the<text:s/></text:span><text:span text:style-name="T715_18">multi-hazard<text:s/>research<text:s/>network</text:span><text:span text:style-name="T715_19"><text:s/>is<text:s/>expected<text:s/>to<text:s/>work<text:s/>with<text:s/>and<text:s/>adopt<text:s/>the<text:s/>hub<text:s/>into<text:s/>its<text:s/>delivery<text:s/>model</text:span><text:span text:style-name="T715_20">.</text:span></text:p>
          </text:list-item>
        </text:list>
        <text:p text:style-name="P716"/>
        <text:list text:style-name="LS2" xml:id="list265" text:continue-list="list1">
          <text:list-item>
            <text:p text:style-name="P717"><text:span text:style-name="T717_1">Establishing<text:s/>the<text:s/>Flood<text:s/></text:span><text:span text:style-name="T717_2">Unit<text:s/></text:span><text:span text:style-name="T717_3">earlier<text:s/>will<text:s/>require<text:s/>more<text:s/>management<text:s/>effort<text:s/>by<text:s/>FCDO,<text:s/>including<text:s/>an<text:s/>additional<text:s/>call<text:s/>for<text:s/>proposals<text:s/>process<text:s/>and<text:s/>management<text:s/>of<text:s/>an<text:s/>additional<text:s/>partner<text:s/>in<text:s/>the<text:s/>first<text:s/>years.<text:s/>This<text:s/>is<text:s/>manageable<text:s/>with<text:s/>the<text:s/>staffing<text:s/>resource<text:s/>proposed<text:s/>and<text:s/>provides<text:s/>earlier<text:s/>flood<text:s/>forecasting<text:s/>expertise<text:s/>and<text:s/>capability<text:s/>than<text:s/>waiting<text:s/>for<text:s/>the<text:s/></text:span><text:span text:style-name="T717_4">multi-hazard<text:s/>research<text:s/>network</text:span><text:span text:style-name="T717_5"><text:s/>to<text:s/>be<text:s/>established.</text:span><text:span text:style-name="T717_6"><text:s/></text:span><text:span text:style-name="T717_7">During<text:s/>inception<text:s/>we<text:s/>will<text:s/></text:span><text:span text:style-name="T717_8">continue</text:span><text:span text:style-name="T717_9"><text:s/>t</text:span><text:span text:style-name="T717_10">o</text:span><text:span text:style-name="T717_11"><text:s/></text:span><text:span text:style-name="T717_12">assess<text:s/>the<text:s/></text:span><text:span text:style-name="T717_13">option<text:s/></text:span><text:span text:style-name="T717_14">for</text:span><text:span text:style-name="T717_15"><text:s/>commission</text:span><text:span text:style-name="T717_16">ing<text:s/>the<text:s/>flood<text:s/>research<text:s/>unit</text:span><text:span text:style-name="T717_17"><text:s/>as<text:s/>part<text:s/>of<text:s/>the<text:s/>Multi-hazard<text:s/>Research<text:s/>Network,<text:s/></text:span><text:span text:style-name="T717_18">particularly<text:s/>if<text:s/>there</text:span><text:span text:style-name="T717_19"><text:s/></text:span><text:span text:style-name="T717_20">are<text:s/>delays<text:s/>to<text:s/></text:span><text:span text:style-name="T717_21">business<text:s/>cases<text:s/></text:span><text:span text:style-name="T717_22">approval<text:s/>that<text:s/>mean<text:s/></text:span><text:span text:style-name="T717_23">a</text:span><text:span text:style-name="T717_24"><text:s/>gap<text:s/>in<text:s/></text:span><text:span text:style-name="T717_25">flood<text:s/>forecasting<text:s/></text:span><text:span text:style-name="T717_26">research<text:s/>will<text:s/>occur<text:s/>anyway.<text:s/>Commissioning<text:s/>as<text:s/>part<text:s/>of<text:s/>the<text:s/>MHRN<text:s/>would<text:s/>be<text:s/>advantageous<text:s/>as<text:s/>it</text:span><text:span text:style-name="T717_27"><text:s/></text:span><text:span text:style-name="T717_28">would<text:s/></text:span><text:span text:style-name="T717_29">enable<text:s/>more<text:s/>coordination<text:s/>of<text:s/>flood<text:s/>risk<text:s/>with<text:s/>other<text:s/>hazards.</text:span></text:p>
          </text:list-item>
        </text:list>
        <text:p text:style-name="P718"/>
        <text:p text:style-name="P719"><text:span text:style-name="T719_1">Scale-up<text:s/>and<text:s/>pivot<text:s/>funding</text:span></text:p>
        <text:list text:style-name="LS2" xml:id="list266" text:continue-list="list1">
          <text:list-item>
            <text:p text:style-name="P720"><text:span text:style-name="T720_1">This<text:s/>is<text:s/>funding<text:s/>set<text:s/>aside<text:s/>to<text:s/>allow<text:s/>the<text:s/>programme<text:s/>to<text:s/>pivot<text:s/>during<text:s/>an<text:s/>emergency<text:s/>and<text:s/>allow<text:s/>commissioning<text:s/>of<text:s/>expertise<text:s/>and<text:s/>capabilities<text:s/></text:span><text:span text:style-name="T720_2">held<text:s/>under</text:span><text:span text:style-name="T720_3"><text:s/>existing<text:s/>programmes<text:s/>that<text:s/></text:span><text:span text:style-name="T720_4">may</text:span><text:span text:style-name="T720_5"><text:s/>meet</text:span><text:span text:style-name="T720_6"><text:s/></text:span><text:span text:style-name="T720_7">the<text:s/>need</text:span><text:span text:style-name="T720_8">s</text:span><text:span text:style-name="T720_9"><text:s/>of<text:s/>a<text:s/>particular<text:s/>emergency.<text:s/>For<text:s/>example,<text:s/></text:span><text:span text:style-name="T720_10">this<text:s/>could<text:s/>include<text:s/></text:span><text:span text:style-name="T720_11">providing<text:s/>additional<text:s/>funding<text:s/>to<text:s/></text:span><text:span text:style-name="T720_12">buy<text:s/>into<text:s/>an<text:s/></text:span><text:span text:style-name="T720_13">existing<text:s/>FCDO<text:s/>programmes</text:span><text:span text:style-name="T720_14"><text:s/>offering<text:s/>mortality<text:s/>modelling</text:span><text:span text:style-name="T720_15">,<text:s/>or<text:s/>potential<text:s/>for<text:s/></text:span><text:span text:style-name="T720_16">team<text:s/>to<text:s/>commission</text:span><text:span text:style-name="T720_17"><text:s/>low<text:s/>value<text:s/>tenders<text:s/>(in<text:s/>line<text:s/>with<text:s/>FCDO<text:s/>procurement<text:s/>rules)<text:s/>for<text:s/>specific<text:s/>research<text:s/>in<text:s/>a<text:s/>novel<text:s/>area<text:s/>to<text:s/>meet<text:s/>a<text:s/>particular<text:s/>need<text:s/>not<text:s/>covered<text:s/>by<text:s/>the<text:s/></text:span><text:span text:style-name="T720_18">proposed<text:s/>core<text:s/></text:span><text:span text:style-name="T720_19">SECE<text:s/>mechanisms.</text:span><text:span text:style-name="T720_20"><text:s/></text:span><text:span text:style-name="T720_21">This<text:s/>small<text:s/>proportion<text:s/>of<text:s/>funding<text:s/>will<text:s/>allow<text:s/>greater<text:s/>flexibility<text:s/>for<text:s/>the<text:s/>programme,<text:s/>which<text:s/>is<text:s/>necessary<text:s/>given<text:s/>the<text:s/>uncertainty<text:s/></text:span><text:span text:style-name="T720_22">around<text:s/>the<text:s/>number<text:s/>or<text:s/>type<text:s/>of<text:s/>emergencies<text:s/>that<text:s/>may<text:s/>occur<text:s/>annually.</text:span></text:p>
          </text:list-item>
        </text:list>
        <text:p text:style-name="P721"/>
        <text:list text:style-name="LS2" xml:id="list267" text:continue-list="list1">
          <text:list-item>
            <text:p text:style-name="P722"><text:span text:style-name="T722_1">This<text:s/>delivery<text:s/>mechanism<text:s/>would<text:s/></text:span><text:span text:style-name="T722_2">protect<text:s/></text:span><text:span text:style-name="T722_3">value<text:s/>for<text:s/>money<text:s/></text:span><text:span text:style-name="T722_4">having<text:s/>been<text:s/>selected<text:s/>to<text:s/>deliver<text:s/></text:span><text:span text:style-name="T722_5">existing</text:span><text:span text:style-name="T722_6"><text:s/>research<text:s/>programmes<text:s/>focused<text:s/>on<text:s/>similar<text:s/>research<text:s/>expertise.</text:span><text:span text:style-name="T722_7"><text:s/></text:span><text:span text:style-name="T722_8">and<text:s/>delivery<text:s/></text:span><text:span text:style-name="T722_9">mechanisms<text:s/></text:span><text:span text:style-name="T722_10">that</text:span><text:span text:style-name="T722_11"><text:s/>respond</text:span><text:span text:style-name="T722_12">.</text:span></text:p>
          </text:list-item>
        </text:list>
        <text:p text:style-name="P723"/>
        <text:list text:style-name="LS2" xml:id="list268" text:continue-list="list1">
          <text:list-item>
            <text:p text:style-name="P724"><text:span text:style-name="T724_1">The<text:s/>key<text:s/>cost<text:s/>drivers<text:s/>for<text:s/>this<text:s/>delivery<text:s/>mechanism<text:s/>would<text:s/></text:span><text:span text:style-name="T724_2">depend<text:s/>on<text:s/>the<text:s/>programme<text:s/></text:span><text:span text:style-name="T724_3">where<text:s/>funding<text:s/>is<text:s/>directed,<text:s/>but<text:s/>are<text:s/>likely<text:s/>to<text:s/>include<text:s/>expert<text:s/>time,<text:s/>management<text:s/>costs,<text:s/>overheads,<text:s/>travel<text:s/>and<text:s/>expenses.</text:span><text:span text:style-name="T724_4"><text:s/>Low<text:s/>value<text:s/>tenders<text:s/>would<text:s/></text:span><text:span text:style-name="T724_5">be<text:s/>commissioned<text:s/>in<text:s/>partnership<text:s/>with<text:s/>RED’s<text:s/>delegated<text:s/>procurement<text:s/>officer<text:s/>and<text:s/></text:span><text:span text:style-name="T724_6">transparent</text:span><text:span text:style-name="T724_7"><text:s/>bid<text:s/>evaluation<text:s/>criteria<text:s/></text:span><text:span text:style-name="T724_8">would<text:s/></text:span><text:span text:style-name="T724_9">be<text:s/>used<text:s/></text:span><text:span text:style-name="T724_10">to<text:s/>select<text:s/>tender</text:span><text:span text:style-name="T724_11">s</text:span><text:span text:style-name="T724_12"><text:s/>that<text:s/>offered<text:s/>the<text:s/>required<text:s/>research<text:s/>quality<text:s/>and<text:s/>the<text:s/>best<text:s/>available<text:s/>price</text:span><text:span text:style-name="T724_13">.</text:span></text:p>
          </text:list-item>
        </text:list>
        <text:p text:style-name="P725"/>
        <text:list text:style-name="LS2" xml:id="list269" text:continue-list="list1">
          <text:list-item>
            <text:p text:style-name="P726"><text:span text:style-name="T726_1">H</text:span><text:span text:style-name="T726_2">ow<text:s/>decisions<text:s/>will<text:s/>be<text:s/>made<text:s/>on<text:s/>to<text:s/>activate<text:s/>the<text:s/>scale-up<text:s/>and<text:s/>pivot<text:s/>funding<text:s/>function<text:s/>are<text:s/>set<text:s/>out<text:s/>in<text:s/>the<text:s/>management<text:s/>case.</text:span></text:p>
          </text:list-item>
        </text:list>
        <text:p text:style-name="P727"/>
        <text:p text:style-name="P728"/>
        <text:p text:style-name="P729"/>
        <text:p text:style-name="P730"/>
        <text:p text:style-name="P731"/>
        <text:p text:style-name="P732"/>
        <text:p text:style-name="P733"/>
        <text:p text:style-name="P734"/>
        <text:p text:style-name="P735"/>
        <text:p text:style-name="P736"/>
        <text:p text:style-name="P737"/>
        <text:p text:style-name="P738"/>
        <text:p text:style-name="P739"/>
        <text:p text:style-name="P740"/>
        <text:p text:style-name="P741"><text:span text:style-name="T741_1">Table<text:s/></text:span><text:span text:style-name="T741_2">5</text:span><text:span text:style-name="T741_3">.<text:s/>Summary<text:s/>of<text:s/>delivery<text:s/>timeline<text:s/>for<text:s/>SECE’s<text:s/>services</text:span></text:p>
        <table:table table:style-name="Table12"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row table:style-name="Row58">
            <table:table-cell table:style-name="Cell187">
              <text:p text:style-name="P742"><text:span text:style-name="T742_1">Delivery<text:s/>Mechanism</text:span></text:p>
            </table:table-cell>
            <table:table-cell table:style-name="Cell188">
              <text:p text:style-name="P743"><text:span text:style-name="T743_1">Inception<text:s/>Phase</text:span></text:p>
            </table:table-cell>
            <table:table-cell table:style-name="Cell189">
              <text:p text:style-name="P744"><text:span text:style-name="T744_1">Year<text:s/>One</text:span></text:p>
            </table:table-cell>
            <table:table-cell table:style-name="Cell190">
              <text:p text:style-name="P745"><text:span text:style-name="T745_1">Year<text:s/>Two</text:span></text:p>
            </table:table-cell>
            <table:table-cell table:style-name="Cell191">
              <text:p text:style-name="P746"><text:span text:style-name="T746_1">Year<text:s/>Three</text:span></text:p>
            </table:table-cell>
          </table:table-row>
          <table:table-row table:style-name="Row59">
            <table:table-cell table:style-name="Cell192">
              <text:p text:style-name="P747"><text:span text:style-name="T747_1">In-house<text:s/>roles<text:s/></text:span></text:p>
            </table:table-cell>
            <table:table-cell table:style-name="Cell193">
              <text:p text:style-name="P748"><text:span text:style-name="T748_1">-<text:s/>Recruitment</text:span></text:p>
              <text:p text:style-name="P749"/>
            </table:table-cell>
            <table:table-cell table:style-name="Cell194">
              <text:p text:style-name="P750"><text:span text:style-name="T750_1">-<text:s/>First<text:s/>operational<text:s/>year.<text:s/>Annual<text:s/>report<text:s/>and<text:s/>evaluation.</text:span></text:p>
            </table:table-cell>
            <table:table-cell table:style-name="Cell195">
              <text:p text:style-name="P751"><text:span text:style-name="T751_1">-<text:s/>Second<text:s/>operational<text:s/>year.<text:s/>Mid-point<text:s/>review.</text:span></text:p>
            </table:table-cell>
            <table:table-cell table:style-name="Cell196">
              <text:p text:style-name="P752"><text:span text:style-name="T752_1">-<text:s/>Third<text:s/>operational<text:s/>year.<text:s/>Decision<text:s/>on<text:s/>programme<text:s/>extension<text:s/>or<text:s/>exit.</text:span></text:p>
            </table:table-cell>
          </table:table-row>
          <table:table-row table:style-name="Row60">
            <table:table-cell table:style-name="Cell197">
              <text:p text:style-name="P753"><text:span text:style-name="T753_1">MoUs</text:span></text:p>
            </table:table-cell>
            <table:table-cell table:style-name="Cell198">
              <text:p text:style-name="P754"><text:span text:style-name="T754_1">-<text:s/>Expansion<text:s/>of<text:s/>MoU<text:s/>with<text:s/>Met<text:s/>Office<text:s/>including<text:s/>for<text:s/>seasonal<text:s/>forecasting,<text:s/>climate<text:s/>security,<text:s/>R&amp;D<text:s/>of<text:s/>atmospheric<text:s/>dispersal<text:s/>modelling<text:s/>product.</text:span></text:p>
              <text:p text:style-name="P755"><text:span text:style-name="T755_1">-<text:s/>MoU<text:s/>with<text:s/>BGS<text:s/>for<text:s/>earthquake<text:s/>and<text:s/>volcano<text:s/>modelling.</text:span></text:p>
              <text:p text:style-name="P756"><text:span text:style-name="T756_1">-<text:s/>Scoping<text:s/>of<text:s/></text:span><text:span text:style-name="T756_2">MoUs</text:span><text:span text:style-name="T756_3"><text:s/>with<text:s/>UKHSA<text:s/>and<text:s/>Dstl</text:span></text:p>
              <text:p text:style-name="P757"/>
              <text:p text:style-name="P758"/>
            </table:table-cell>
            <table:table-cell table:style-name="Cell199">
              <text:p text:style-name="P759"><text:span text:style-name="T759_1">-<text:s/></text:span><text:span text:style-name="T759_2">MoUs</text:span><text:span text:style-name="T759_3"><text:s/>in<text:s/>place<text:s/>with<text:s/>Met<text:s/>Office,<text:s/>BGS,<text:s/>UKHSA<text:s/>and<text:s/>Dstl.</text:span></text:p>
              <text:p text:style-name="P760"><text:span text:style-name="T760_1">-<text:s/>Scoping<text:s/>for<text:s/></text:span><text:span text:style-name="T760_2">MoUs</text:span><text:span text:style-name="T760_3"><text:s/>with<text:s/>further<text:s/>x-HMG<text:s/>partners<text:s/>depending<text:s/>on<text:s/>need<text:s/>and<text:s/>end-of-year<text:s/>evaluation.</text:span></text:p>
              <text:p text:style-name="P761"><text:span text:style-name="T761_1">-<text:s/>First<text:s/>operational<text:s/>year.<text:s/>Annual<text:s/>report<text:s/>and<text:s/>evaluation.</text:span></text:p>
            </table:table-cell>
            <table:table-cell table:style-name="Cell200">
              <text:p text:style-name="P762"><text:span text:style-name="T762_1">-<text:s/>If<text:s/>agreed<text:s/>following<text:s/>annual<text:s/>report,<text:s/></text:span><text:span text:style-name="T762_2">MoUs</text:span><text:span text:style-name="T762_3"><text:s/>with<text:s/>2–4<text:s/>additional<text:s/>x-HMG<text:s/>partners<text:s/>in<text:s/>areas<text:s/>identified<text:s/>as<text:s/>critical.<text:s/>Decision<text:s/>on<text:s/>expansion<text:s/>at<text:s/>end<text:s/>of<text:s/>year.</text:span></text:p>
              <text:p text:style-name="P763"><text:span text:style-name="T763_1">-<text:s/>Second<text:s/>operational<text:s/>year.<text:s/>Mid-point<text:s/>review.</text:span></text:p>
            </table:table-cell>
            <table:table-cell table:style-name="Cell201">
              <text:p text:style-name="P764"><text:span text:style-name="T764_1">-<text:s/>If<text:s/>programme<text:s/>continuation/extension<text:s/>agreed,<text:s/></text:span><text:span text:style-name="T764_2">MoUs</text:span><text:span text:style-name="T764_3"><text:s/>with<text:s/>2–4<text:s/>additional<text:s/>x-HMG<text:s/>partners<text:s/>in<text:s/>areas<text:s/>identified<text:s/>as<text:s/>critical.</text:span></text:p>
            </table:table-cell>
          </table:table-row>
          <table:table-row table:style-name="Row61">
            <table:table-cell table:style-name="Cell202">
              <text:p text:style-name="P765"><text:span text:style-name="T765_1">Multi-hazard<text:s/>research<text:s/>network</text:span></text:p>
            </table:table-cell>
            <table:table-cell table:style-name="Cell203">
              <text:p text:style-name="P766"><text:span text:style-name="T766_1">-<text:s/>Statement<text:s/>of<text:s/>need<text:s/>agreed<text:s/>for<text:s/>multi-hazard<text:s/>research<text:s/>network,<text:s/>followed<text:s/>by<text:s/>competitive<text:s/>grant<text:s/>process<text:s/>with<text:s/>market<text:s/>engagement.</text:span></text:p>
            </table:table-cell>
            <table:table-cell table:style-name="Cell204">
              <text:p text:style-name="P767"><text:span text:style-name="T767_1">-<text:s/>First<text:s/>operational<text:s/>9-12months.<text:s/>Annual<text:s/>report<text:s/>and<text:s/>evaluation.</text:span></text:p>
            </table:table-cell>
            <table:table-cell table:style-name="Cell205">
              <text:p text:style-name="P768"><text:span text:style-name="T768_1">-<text:s/>Second<text:s/>operational<text:s/>year.<text:s/>Mid-point<text:s/>review.</text:span></text:p>
            </table:table-cell>
            <table:table-cell table:style-name="Cell206">
              <text:p text:style-name="P769"><text:span text:style-name="T769_1">-<text:s/>Third<text:s/>operational<text:s/>year.<text:s/>Decision<text:s/>on<text:s/>programme<text:s/>extension<text:s/>or<text:s/>exit.</text:span></text:p>
            </table:table-cell>
          </table:table-row>
          <table:table-row table:style-name="Row62">
            <table:table-cell table:style-name="Cell207">
              <text:p text:style-name="P770"><text:span text:style-name="T770_1">Flood<text:s/>modelling</text:span></text:p>
            </table:table-cell>
            <table:table-cell table:style-name="Cell208">
              <text:p text:style-name="P771"><text:span text:style-name="T771_1">-<text:s/>Competitive<text:s/>grant<text:s/>process<text:s/>launched<text:s/>for<text:s/></text:span><text:span text:style-name="T771_2">research<text:s/>into<text:s/></text:span><text:span text:style-name="T771_3">flood<text:s/></text:span><text:span text:style-name="T771_4">modelling<text:s/>and<text:s/></text:span><text:span text:style-name="T771_5">prediction</text:span><text:span text:style-name="T771_6"><text:s/>approaches</text:span><text:span text:style-name="T771_7">.</text:span></text:p>
              <text:p text:style-name="P772"><text:span text:style-name="T772_1">-<text:s/>Scoping<text:s/>on<text:s/>how<text:s/>to<text:s/>integrate/align<text:s/>with<text:s/>multi-hazard<text:s/>research<text:s/>network.</text:span></text:p>
            </table:table-cell>
            <table:table-cell table:style-name="Cell209">
              <text:p text:style-name="P773"><text:span text:style-name="T773_1">-<text:s/>Continuation<text:s/>of<text:s/>accountable<text:s/>grant<text:s/>or<text:s/>integration<text:s/>with<text:s/>multi-hazard<text:s/>research<text:s/>network.</text:span></text:p>
            </table:table-cell>
            <table:table-cell table:style-name="Cell210">
              <text:p text:style-name="P774"><text:span text:style-name="T774_1">-<text:s/>Continuation<text:s/>of<text:s/>accountable<text:s/>grant<text:s/>or<text:s/>integration<text:s/>with<text:s/>multi-hazard<text:s/>research<text:s/>network.</text:span></text:p>
            </table:table-cell>
            <table:table-cell table:style-name="Cell211">
              <text:p text:style-name="P775"><text:span text:style-name="T775_1">-<text:s/>Continuation<text:s/>of<text:s/>accountable<text:s/>grant<text:s/>or<text:s/>integration<text:s/>with<text:s/>multi-hazard<text:s/>research<text:s/>network.</text:span></text:p>
            </table:table-cell>
          </table:table-row>
          <table:table-row table:style-name="Row63">
            <table:table-cell table:style-name="Cell212">
              <text:p text:style-name="P776"><text:span text:style-name="T776_1">Scale-up<text:s/>and<text:s/>pivot<text:s/>funding</text:span></text:p>
            </table:table-cell>
            <table:table-cell table:style-name="Cell213">
              <text:p text:style-name="P777"><text:span text:style-name="T777_1">-<text:s/>If<text:s/>required,<text:s/>funding<text:s/>used<text:s/>to<text:s/>commission<text:s/>expertise/capabilities<text:s/>held<text:s/>by<text:s/>other<text:s/>FCDO<text:s/>programmes.</text:span></text:p>
            </table:table-cell>
            <table:table-cell table:style-name="Cell214">
              <text:p text:style-name="P778"><text:span text:style-name="T778_1">-<text:s/>If<text:s/>required,<text:s/>funding<text:s/>used<text:s/>to<text:s/>commission<text:s/>expertise/capabilities<text:s/>held<text:s/>by<text:s/>other<text:s/>FCDO<text:s/>programmes.</text:span></text:p>
            </table:table-cell>
            <table:table-cell table:style-name="Cell215">
              <text:p text:style-name="P779"><text:span text:style-name="T779_1">-<text:s/>If<text:s/>required,<text:s/>funding<text:s/>used<text:s/>to<text:s/>commission<text:s/>expertise/capabilities<text:s/>held<text:s/>by<text:s/>other<text:s/>FCDO<text:s/>programmes.</text:span></text:p>
            </table:table-cell>
            <table:table-cell table:style-name="Cell216">
              <text:p text:style-name="P780"><text:span text:style-name="T780_1">-<text:s/>If<text:s/>required,<text:s/>funding<text:s/>used<text:s/>to<text:s/>commission<text:s/>expertise/capabilities<text:s/>held<text:s/>by<text:s/>other<text:s/>FCDO<text:s/>programmes.</text:span></text:p>
            </table:table-cell>
          </table:table-row>
        </table:table>
      </text:section>
      <text:section text:style-name="S6" text:name="S6">
        <text:list text:style-name="LS23" xml:id="list270" text:continue-list="list217">
          <text:list-item>
            <text:h text:style-name="P781" text:outline-level="2"><text:span text:style-name="T781_1">Financial<text:s/>Case</text:span><text:span text:style-name="T781_2"><text:s/></text:span></text:h>
          </text:list-item>
        </text:list>
        <text:h text:style-name="P782" text:outline-level="1"><text:span text:style-name="T782_1">Funding</text:span></text:h>
        <text:list text:style-name="LS2" xml:id="list271" text:continue-list="list1">
          <text:list-item>
            <text:p text:style-name="P783"><text:span text:style-name="T783_1">This<text:s/>programme<text:s/>will<text:s/>be<text:s/>funded<text:s/>from<text:s/>Research<text:s/>and<text:s/>Evidence<text:s/>Directorate’s<text:s/>budget.<text:s/>The<text:s/>requested<text:s/>budget<text:s/>is<text:s/>up<text:s/>to<text:s/>£19.9million<text:s/>(including<text:s/>up<text:s/>to<text:s/>£17<text:s/>million<text:s/>core<text:s/>ODA<text:s/>funding<text:s/>and<text:s/>up<text:s/>to<text:s/>£2.9<text:s/>million<text:s/>non-ODA<text:s/>funding)<text:s/>over<text:s/>3.5<text:s/>years.<text:s/>This<text:s/>includes<text:s/>a<text:s/></text:span><text:span text:style-name="T783_2">six-month</text:span><text:span text:style-name="T783_3"><text:s/>inception<text:s/>phase<text:s/>followed<text:s/>by<text:s/>three<text:s/>years<text:s/>of<text:s/>full<text:s/>operational<text:s/>capacity.<text:s/>Overall<text:s/>spend<text:s/>by<text:s/></text:span><text:span text:style-name="T783_4">funding<text:s/>type<text:s/>and<text:s/></text:span><text:span text:style-name="T783_5">mechanism<text:s/>is<text:s/>shown<text:s/>in<text:s/></text:span><text:span text:style-name="T783_6">T</text:span><text:span text:style-name="T783_7">able<text:s/></text:span><text:span text:style-name="T783_8">6</text:span><text:span text:style-name="T783_9"><text:s/></text:span><text:span text:style-name="T783_10">below.</text:span></text:p>
          </text:list-item>
        </text:list>
        <text:p text:style-name="P784"/>
        <text:p text:style-name="P785"><text:span text:style-name="T785_1">Table<text:s/></text:span><text:span text:style-name="T785_2">6</text:span><text:span text:style-name="T785_3">.<text:s/>Summary<text:s/>of<text:s/>spend<text:s/>by<text:s/>funding<text:s/>type<text:s/>and<text:s/>indicatively<text:s/>by<text:s/>delivery<text:s/>mechanism<text:s/></text:span></text:p>
        <table:table table:style-name="Table13"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row table:style-name="Row64">
            <table:table-cell table:style-name="Cell217">
              <text:p text:style-name="P786"><text:span text:style-name="T786_1">Mechanism</text:span><text:span text:style-name="T786_2"> </text:span></text:p>
            </table:table-cell>
            <table:table-cell table:style-name="Cell218">
              <text:p text:style-name="P787"><text:span text:style-name="T787_1">ODA<text:s/>CDEL</text:span><text:span text:style-name="T787_2"> </text:span></text:p>
            </table:table-cell>
            <table:table-cell table:style-name="Cell219">
              <text:p text:style-name="P788"><text:span text:style-name="T788_1">ODA<text:s/>RDEL</text:span></text:p>
            </table:table-cell>
            <table:table-cell table:style-name="Cell220">
              <text:p text:style-name="P789"><text:span text:style-name="T789_1">Non-ODA<text:s/>CDEL</text:span><text:span text:style-name="T789_2"> </text:span></text:p>
            </table:table-cell>
            <table:table-cell table:style-name="Cell221">
              <text:p text:style-name="P790"><text:span text:style-name="T790_1">Total</text:span><text:span text:style-name="T790_2"> </text:span></text:p>
            </table:table-cell>
          </table:table-row>
          <table:table-row table:style-name="Row65">
            <table:table-cell table:style-name="Cell222">
              <text:p text:style-name="P791"><text:span text:style-name="T791_1">Partner-delivered<text:s/>multi-hazard<text:s/>research<text:s/>network </text:span></text:p>
            </table:table-cell>
            <table:table-cell table:style-name="Cell223">
              <text:p text:style-name="P792"><text:span text:style-name="T792_1">£</text:span><text:span text:style-name="T792_2">7</text:span><text:span text:style-name="T792_3">.</text:span><text:span text:style-name="T792_4">8</text:span><text:span text:style-name="T792_5">m</text:span></text:p>
            </table:table-cell>
            <table:table-cell table:style-name="Cell224">
              <text:p text:style-name="P793"><text:span text:style-name="T793_1">£1.3m</text:span></text:p>
            </table:table-cell>
            <table:table-cell table:style-name="Cell225">
              <text:p text:style-name="P794"><text:span text:style-name="T794_1">£0.9m</text:span></text:p>
            </table:table-cell>
            <table:table-cell table:style-name="Cell226">
              <text:p text:style-name="P795"><text:span text:style-name="T795_1">£</text:span><text:span text:style-name="T795_2">10</text:span><text:span text:style-name="T795_3">.0m</text:span></text:p>
            </table:table-cell>
          </table:table-row>
          <table:table-row table:style-name="Row66">
            <table:table-cell table:style-name="Cell227">
              <text:p text:style-name="P796"><text:span text:style-name="T796_1">MoUs</text:span><text:span text:style-name="T796_2"><text:s/>and<text:s/>service-level<text:s/>agreements</text:span></text:p>
            </table:table-cell>
            <table:table-cell table:style-name="Cell228">
              <text:p text:style-name="P797"><text:span text:style-name="T797_1">£</text:span><text:span text:style-name="T797_2">5</text:span><text:span text:style-name="T797_3">.0m</text:span></text:p>
            </table:table-cell>
            <table:table-cell table:style-name="Cell229">
              <text:p text:style-name="P798"><text:span text:style-name="T798_1">£1.0m</text:span></text:p>
            </table:table-cell>
            <table:table-cell table:style-name="Cell230">
              <text:p text:style-name="P799"><text:span text:style-name="T799_1">£1.9m</text:span></text:p>
            </table:table-cell>
            <table:table-cell table:style-name="Cell231">
              <text:p text:style-name="P800"><text:span text:style-name="T800_1">£7.9m</text:span></text:p>
            </table:table-cell>
          </table:table-row>
          <table:table-row table:style-name="Row67">
            <table:table-cell table:style-name="Cell232">
              <text:p text:style-name="P801"><text:span text:style-name="T801_1">Programme-funded<text:s/>posts</text:span><text:span text:style-name="T801_2"><text:s/></text:span></text:p>
            </table:table-cell>
            <table:table-cell table:style-name="Cell233">
              <text:p text:style-name="P802"><text:span text:style-name="T802_1">£</text:span><text:span text:style-name="T802_2">0</text:span><text:span text:style-name="T802_3">.</text:span><text:span text:style-name="T802_4">5</text:span><text:span text:style-name="T802_5">m</text:span></text:p>
            </table:table-cell>
            <table:table-cell table:style-name="Cell234">
              <text:p text:style-name="P803"><text:span text:style-name="T803_1">£0.5m</text:span></text:p>
            </table:table-cell>
            <table:table-cell table:style-name="Cell235">
              <text:p text:style-name="P804"><text:span text:style-name="T804_1">N/A</text:span></text:p>
            </table:table-cell>
            <table:table-cell table:style-name="Cell236">
              <text:p text:style-name="P805"><text:span text:style-name="T805_1">£</text:span><text:span text:style-name="T805_2">1</text:span><text:span text:style-name="T805_3">.0m</text:span></text:p>
            </table:table-cell>
          </table:table-row>
          <table:table-row table:style-name="Row68">
            <table:table-cell table:style-name="Cell237">
              <text:p text:style-name="P806"><text:span text:style-name="T806_1">Partner-delivered<text:s/>flood<text:s/>prediction<text:s/>hub<text:s/></text:span></text:p>
            </table:table-cell>
            <table:table-cell table:style-name="Cell238">
              <text:p text:style-name="P807"><text:span text:style-name="T807_1">£0.5m</text:span></text:p>
            </table:table-cell>
            <table:table-cell table:style-name="Cell239">
              <text:p text:style-name="P808"><text:span text:style-name="T808_1">£0.1m</text:span></text:p>
            </table:table-cell>
            <table:table-cell table:style-name="Cell240">
              <text:p text:style-name="P809"><text:span text:style-name="T809_1">£0.1m</text:span></text:p>
            </table:table-cell>
            <table:table-cell table:style-name="Cell241">
              <text:p text:style-name="P810"><text:span text:style-name="T810_1">£0.7m</text:span></text:p>
            </table:table-cell>
          </table:table-row>
          <table:table-row table:style-name="Row69">
            <table:table-cell table:style-name="Cell242">
              <text:p text:style-name="P811"><text:span text:style-name="T811_1">Scale-up<text:s/>and<text:s/>pivot<text:s/>funding</text:span></text:p>
            </table:table-cell>
            <table:table-cell table:style-name="Cell243">
              <text:p text:style-name="P812"><text:span text:style-name="T812_1">£0.2m</text:span></text:p>
            </table:table-cell>
            <table:table-cell table:style-name="Cell244">
              <text:p text:style-name="P813"><text:span text:style-name="T813_1">£0.1m</text:span></text:p>
            </table:table-cell>
            <table:table-cell table:style-name="Cell245">
              <text:p text:style-name="P814"><text:span text:style-name="T814_1">N/A</text:span></text:p>
            </table:table-cell>
            <table:table-cell table:style-name="Cell246">
              <text:p text:style-name="P815"><text:span text:style-name="T815_1">£0.3m</text:span></text:p>
            </table:table-cell>
          </table:table-row>
          <table:table-row table:style-name="Row70">
            <table:table-cell table:style-name="Cell247">
              <text:p text:style-name="P816"><text:span text:style-name="T816_1">Science<text:s/>for<text:s/>Emergencies<text:s/>Centre<text:s/>of<text:s/>Expertise<text:s/>Total<text:s/>Costs</text:span></text:p>
            </table:table-cell>
            <table:table-cell table:style-name="Cell248">
              <text:p text:style-name="P817"><text:span text:style-name="T817_1">£1</text:span><text:span text:style-name="T817_2">4</text:span><text:span text:style-name="T817_3">.0m</text:span></text:p>
            </table:table-cell>
            <table:table-cell table:style-name="Cell249">
              <text:p text:style-name="P818"><text:span text:style-name="T818_1">£3.0m</text:span></text:p>
            </table:table-cell>
            <table:table-cell table:style-name="Cell250">
              <text:p text:style-name="P819"><text:span text:style-name="T819_1">£2.9m</text:span></text:p>
            </table:table-cell>
            <table:table-cell table:style-name="Cell251">
              <text:p text:style-name="P820"><text:span text:style-name="T820_1">£19.9m</text:span></text:p>
            </table:table-cell>
          </table:table-row>
        </table:table>
        <text:p text:style-name="P821"/>
        <text:p text:style-name="P822"/>
        <text:list text:style-name="LS2" xml:id="list272" text:continue-list="list1">
          <text:list-item>
            <text:p text:style-name="P823"><text:span text:style-name="T823_1">The<text:s/>funding<text:s/>covers<text:s/>expected<text:s/>demand<text:s/>across<text:s/>the<text:s/>life<text:s/>of<text:s/>the<text:s/>programme<text:s/>and<text:s/>will<text:s/>come<text:s/>from<text:s/>RED’s<text:s/>annual<text:s/>allocation.<text:s/>The<text:s/>programme<text:s/>has<text:s/>been<text:s/>included<text:s/>in<text:s/>the<text:s/>RED<text:s/>Business<text:s/>Plan<text:s/>and<text:s/>budget<text:s/></text:span><text:span text:style-name="T823_2">for</text:span><text:span text:style-name="T823_3"><text:s/>ODA<text:s/>and<text:s/>non-ODA<text:s/>CDEL<text:s/>for<text:s/>FY<text:s/>24/25.<text:s/>It<text:s/>has<text:s/>been<text:s/>incorporated<text:s/>into<text:s/>financial<text:s/>budget<text:s/>profiling<text:s/>across<text:s/>the<text:s/>financial<text:s/>years<text:s/>of<text:s/>the<text:s/>programme.</text:span></text:p>
          </text:list-item>
        </text:list>
        <text:p text:style-name="P824"/>
        <text:list text:style-name="LS2" xml:id="list273" text:continue-list="list1">
          <text:list-item>
            <text:p text:style-name="P825"><text:span text:style-name="T825_1">The<text:s/>ODA<text:s/>RDEL<text:s/>will<text:s/>enable<text:s/></text:span><text:span text:style-name="T825_2">relevant<text:s/></text:span><text:span text:style-name="T825_3">hazard<text:s/>monitoring<text:s/>tools<text:s/>developed<text:s/>and<text:s/>trialled<text:s/>under<text:s/>the<text:s/>programme<text:s/>and<text:s/>identified<text:s/>as<text:s/>effective<text:s/>to<text:s/>be<text:s/>adopted<text:s/>into<text:s/>routine<text:s/>service<text:s/>delivery<text:s/></text:span><text:span text:style-name="T825_4">and<text:s/></text:span><text:span text:style-name="T825_5">reliably<text:s/>provided<text:s/>to<text:s/>the<text:s/>international<text:s/>response<text:s/>community.<text:s/></text:span></text:p>
          </text:list-item>
        </text:list>
        <text:p text:style-name="P826"/>
        <text:p text:style-name="P827"><text:span text:style-name="T827_1">Table<text:s/></text:span><text:span text:style-name="T827_2">7</text:span><text:span text:style-name="T827_3">.<text:s/>Summary<text:s/>of<text:s/></text:span><text:span text:style-name="T827_4">annual<text:s/></text:span><text:span text:style-name="T827_5">spend<text:s/>by<text:s/>funding<text:s/>type</text:span></text:p>
        <table:table table:style-name="Table14"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row table:style-name="Row71">
            <table:table-cell table:style-name="Cell252">
              <text:p text:style-name="P828"><text:span text:style-name="T828_1">Funding<text:s/>Type</text:span></text:p>
            </table:table-cell>
            <table:table-cell table:style-name="Cell253">
              <text:p text:style-name="P829"><text:span text:style-name="T829_1">Inception<text:s/>phase</text:span></text:p>
            </table:table-cell>
            <table:table-cell table:style-name="Cell254">
              <text:p text:style-name="P830"><text:span text:style-name="T830_1">Year<text:s/>1</text:span></text:p>
            </table:table-cell>
            <table:table-cell table:style-name="Cell255">
              <text:p text:style-name="P831"><text:span text:style-name="T831_1">Year<text:s/>2</text:span><text:span text:style-name="T831_2"> </text:span></text:p>
            </table:table-cell>
            <table:table-cell table:style-name="Cell256">
              <text:p text:style-name="P832"><text:span text:style-name="T832_1">Year<text:s/>3</text:span></text:p>
            </table:table-cell>
            <table:table-cell table:style-name="Cell257">
              <text:p text:style-name="P833"><text:span text:style-name="T833_1">Total</text:span><text:span text:style-name="T833_2"> </text:span></text:p>
            </table:table-cell>
          </table:table-row>
          <table:table-row table:style-name="Row72">
            <table:table-cell table:style-name="Cell258">
              <text:p text:style-name="P834"><text:span text:style-name="T834_1">ODA<text:s/>CDEL</text:span></text:p>
            </table:table-cell>
            <table:table-cell table:style-name="Cell259">
              <text:p text:style-name="P835"><text:span text:style-name="T835_1">£</text:span><text:span text:style-name="T835_2">0.</text:span><text:span text:style-name="T835_3">8</text:span><text:span text:style-name="T835_4">m</text:span></text:p>
            </table:table-cell>
            <table:table-cell table:style-name="Cell260">
              <text:p text:style-name="P836"><text:span text:style-name="T836_1">£3.</text:span><text:span text:style-name="T836_2">8</text:span><text:span text:style-name="T836_3">m</text:span></text:p>
            </table:table-cell>
            <table:table-cell table:style-name="Cell261">
              <text:p text:style-name="P837"><text:span text:style-name="T837_1">£</text:span><text:span text:style-name="T837_2">4</text:span><text:span text:style-name="T837_3">.</text:span><text:span text:style-name="T837_4">5</text:span><text:span text:style-name="T837_5">m</text:span></text:p>
            </table:table-cell>
            <table:table-cell table:style-name="Cell262">
              <text:p text:style-name="P838"><text:span text:style-name="T838_1">£</text:span><text:span text:style-name="T838_2">4</text:span><text:span text:style-name="T838_3">.</text:span><text:span text:style-name="T838_4">8</text:span><text:span text:style-name="T838_5">m</text:span></text:p>
            </table:table-cell>
            <table:table-cell table:style-name="Cell263">
              <text:p text:style-name="P839"><text:span text:style-name="T839_1">£14.0m</text:span></text:p>
            </table:table-cell>
          </table:table-row>
          <table:table-row table:style-name="Row73">
            <table:table-cell table:style-name="Cell264">
              <text:p text:style-name="P840"><text:span text:style-name="T840_1">ODAL<text:s/>RDEL</text:span></text:p>
            </table:table-cell>
            <table:table-cell table:style-name="Cell265">
              <text:p text:style-name="P841"><text:span text:style-name="T841_1">£0</text:span><text:span text:style-name="T841_2">.0</text:span><text:span text:style-name="T841_3">m</text:span></text:p>
            </table:table-cell>
            <table:table-cell table:style-name="Cell266">
              <text:p text:style-name="P842"><text:span text:style-name="T842_1">£1.0m</text:span></text:p>
            </table:table-cell>
            <table:table-cell table:style-name="Cell267">
              <text:p text:style-name="P843"><text:span text:style-name="T843_1">£1.0m</text:span></text:p>
            </table:table-cell>
            <table:table-cell table:style-name="Cell268">
              <text:p text:style-name="P844"><text:span text:style-name="T844_1">£1.0m</text:span></text:p>
            </table:table-cell>
            <table:table-cell table:style-name="Cell269">
              <text:p text:style-name="P845"><text:span text:style-name="T845_1">£</text:span><text:span text:style-name="T845_2">3</text:span><text:span text:style-name="T845_3">.0m</text:span></text:p>
            </table:table-cell>
          </table:table-row>
          <table:table-row table:style-name="Row74">
            <table:table-cell table:style-name="Cell270">
              <text:p text:style-name="P846"><text:span text:style-name="T846_1">Non-ODA<text:s/>CDEL</text:span><text:span text:style-name="T846_2"> </text:span></text:p>
            </table:table-cell>
            <table:table-cell table:style-name="Cell271">
              <text:p text:style-name="P847"><text:span text:style-name="T847_1">£0</text:span><text:span text:style-name="T847_2">.</text:span><text:span text:style-name="T847_3">2</text:span><text:span text:style-name="T847_4">m</text:span></text:p>
            </table:table-cell>
            <table:table-cell table:style-name="Cell272">
              <text:p text:style-name="P848"><text:span text:style-name="T848_1">£0.</text:span><text:span text:style-name="T848_2">9</text:span><text:span text:style-name="T848_3">m</text:span></text:p>
            </table:table-cell>
            <table:table-cell table:style-name="Cell273">
              <text:p text:style-name="P849"><text:span text:style-name="T849_1">£</text:span><text:span text:style-name="T849_2">0.9m</text:span></text:p>
            </table:table-cell>
            <table:table-cell table:style-name="Cell274">
              <text:p text:style-name="P850"><text:span text:style-name="T850_1">£</text:span><text:span text:style-name="T850_2">1.0</text:span><text:span text:style-name="T850_3">m</text:span></text:p>
            </table:table-cell>
            <table:table-cell table:style-name="Cell275">
              <text:p text:style-name="P851"><text:span text:style-name="T851_1">£2.9m</text:span></text:p>
            </table:table-cell>
          </table:table-row>
          <table:table-row table:style-name="Row75">
            <table:table-cell table:style-name="Cell276">
              <text:p text:style-name="P852"><text:span text:style-name="T852_1">Total</text:span><text:span text:style-name="T852_2"><text:s/></text:span></text:p>
            </table:table-cell>
            <table:table-cell table:style-name="Cell277">
              <text:p text:style-name="P853"><text:span text:style-name="T853_1">£</text:span><text:span text:style-name="T853_2">1.0</text:span><text:span text:style-name="T853_3">m</text:span></text:p>
            </table:table-cell>
            <table:table-cell table:style-name="Cell278">
              <text:p text:style-name="P854"><text:span text:style-name="T854_1">£5.</text:span><text:span text:style-name="T854_2">7</text:span><text:span text:style-name="T854_3">m</text:span></text:p>
            </table:table-cell>
            <table:table-cell table:style-name="Cell279">
              <text:p text:style-name="P855"><text:span text:style-name="T855_1">£</text:span><text:span text:style-name="T855_2">6</text:span><text:span text:style-name="T855_3">.</text:span><text:span text:style-name="T855_4">4</text:span><text:span text:style-name="T855_5">m</text:span></text:p>
            </table:table-cell>
            <table:table-cell table:style-name="Cell280">
              <text:p text:style-name="P856"><text:span text:style-name="T856_1">£</text:span><text:span text:style-name="T856_2">6.</text:span><text:span text:style-name="T856_3">8</text:span><text:span text:style-name="T856_4">m</text:span></text:p>
            </table:table-cell>
            <table:table-cell table:style-name="Cell281">
              <text:p text:style-name="P857"><text:span text:style-name="T857_1">£</text:span><text:span text:style-name="T857_2">19</text:span><text:span text:style-name="T857_3">.</text:span><text:span text:style-name="T857_4">9</text:span><text:span text:style-name="T857_5">m</text:span></text:p>
            </table:table-cell>
          </table:table-row>
        </table:table>
        <text:p text:style-name="P858"/>
        <text:list text:style-name="LS2" xml:id="list274" text:continue-list="list1">
          <text:list-item>
            <text:p text:style-name="P859"><text:span text:style-name="T859_1">The<text:s/>Business<text:s/>Case<text:s/>includes<text:s/></text:span><text:span text:style-name="T859_2">the<text:s/>capability<text:s/>to<text:s/>spend<text:s/>non-ODA<text:s/>allocated<text:s/>to<text:s/>RED</text:span><text:span text:style-name="T859_3"><text:s/></text:span><text:span text:style-name="T859_4">to<text:s/></text:span><text:span text:style-name="T859_5">cover<text:s/></text:span><text:span text:style-name="T859_6">hazard</text:span><text:span text:style-name="T859_7">-</text:span><text:span text:style-name="T859_8">related<text:s/>research<text:s/></text:span><text:span text:style-name="T859_9">that<text:s/></text:span><text:span text:style-name="T859_10">is<text:s/></text:span><text:span text:style-name="T859_11">not<text:s/>primarily<text:s/>development<text:s/>focused<text:s/>e.g.<text:s/></text:span><text:span text:style-name="T859_12">to<text:s/>inform<text:s/></text:span><text:span text:style-name="T859_13">FCDO</text:span><text:span text:style-name="T859_14">’s</text:span><text:span text:style-name="T859_15"><text:s/></text:span><text:span text:style-name="T859_16">consular</text:span><text:span text:style-name="T859_17"><text:s/>responsibilities</text:span><text:span text:style-name="T859_18"><text:s/>and<text:s/>management<text:s/>of<text:s/>FCDO-owned<text:s/>risks</text:span><text:span text:style-name="T859_19">.</text:span></text:p>
          </text:list-item>
        </text:list>
        <text:p text:style-name="P860"/>
        <text:list text:style-name="LS2" xml:id="list275" text:continue-list="list1">
          <text:list-item>
            <text:p text:style-name="P861"><text:span text:style-name="T861_1">SECE</text:span><text:span text:style-name="T861_2"><text:s/>will<text:s/>link<text:s/>to<text:s/></text:span><text:span text:style-name="T861_3">research<text:s/></text:span><text:span text:style-name="T861_4">programmes<text:s/>within<text:s/>RED’s<text:s/>existing<text:s/>portfolio<text:s/>that<text:s/>are<text:s/>funded<text:s/>through<text:s/>existing<text:s/>business<text:s/>cases<text:s/>to<text:s/>maximise<text:s/>synergies<text:s/>and<text:s/>efficiencies.</text:span></text:p>
          </text:list-item>
        </text:list>
        <text:p text:style-name="P862"/>
        <text:list text:style-name="LS2" xml:id="list276" text:continue-list="list1">
          <text:list-item>
            <text:p text:style-name="P863"><text:span text:style-name="T863_1">A<text:s/>business<text:s/>case<text:s/>addendum<text:s/>will<text:s/>be<text:s/>submitted<text:s/>to<text:s/>Ministers<text:s/>if<text:s/>there<text:s/>is<text:s/>strong<text:s/>evidence<text:s/>to<text:s/>increase<text:s/>the<text:s/>overall<text:s/>programme<text:s/>value<text:s/>above<text:s/>the<text:s/>stated<text:s/>value<text:s/>of<text:s/>£19.9m<text:s/>over<text:s/>3.5<text:s/>years<text:s/>(including<text:s/>any<text:s/>in-year<text:s/>non-ODA<text:s/>allocations). </text:span><text:span text:style-name="T863_2">We<text:s/>will<text:s/>also<text:s/></text:span><text:span text:style-name="T863_3">build<text:s/></text:span><text:span text:style-name="T863_4">in<text:s/>facility<text:s/>for<text:s/>extension<text:s/>(in<text:s/>time<text:s/>and<text:s/>value)<text:s/>if<text:s/>the<text:s/>programme<text:s/>is<text:s/>performing<text:s/>well<text:s/>in<text:s/>line<text:s/>with<text:s/></text:span><text:span text:style-name="T863_5">PrOF</text:span><text:span text:style-name="T863_6"><text:s/>rules.</text:span></text:p>
          </text:list-item>
        </text:list>
        <text:p text:style-name="P864"/>
        <text:list text:style-name="LS2" xml:id="list277" text:continue-list="list1">
          <text:list-item>
            <text:p text:style-name="P865"><text:span text:style-name="T865_1">Years<text:s/>with<text:s/>greater<text:s/>demand<text:s/>because<text:s/>of<text:s/>a<text:s/>high<text:s/>number<text:s/>of<text:s/>emergencies<text:s/>would<text:s/>likely<text:s/>require<text:s/>additional<text:s/>funding,<text:s/>which<text:s/>would<text:s/>need<text:s/>to<text:s/>be<text:s/>managed<text:s/>within<text:s/>RED’s<text:s/>overall<text:s/>annual<text:s/>allocation<text:s/>with<text:s/>decisions<text:s/>taken<text:s/>by<text:s/>deputy<text:s/>directors<text:s/>to<text:s/>allow<text:s/>redistribution.</text:span></text:p>
          </text:list-item>
        </text:list>
        <text:h text:style-name="P866" text:outline-level="1"><text:span text:style-name="T866_1">Internal<text:s/>Management<text:s/>costs</text:span></text:h>
        <text:list text:style-name="LS2" xml:id="list278" text:continue-list="list1">
          <text:list-item>
            <text:p text:style-name="P867"><text:span text:style-name="T867_1">Internal<text:s/>management<text:s/>costs<text:s/>total<text:s/>£0.75m<text:s/>over<text:s/>3.5<text:s/>years<text:s/>(the<text:s/>cost<text:s/>of<text:s/>a<text:s/>G7<text:s/></text:span><text:span text:style-name="T867_2">Research<text:s/>Technical<text:s/>Lead</text:span><text:span text:style-name="T867_3">,<text:s/>G7<text:s/></text:span><text:span text:style-name="T867_4">R</text:span><text:span text:style-name="T867_5">esearch<text:s/>Programme<text:s/>Manager<text:s/></text:span><text:span text:style-name="T867_6">role,<text:s/>and<text:s/>SEO<text:s/>P</text:span><text:span text:style-name="T867_7">olicy<text:s/>and<text:s/>P</text:span><text:span text:style-name="T867_8">rogramme<text:s/>Manager<text:s/>role).</text:span></text:p>
          </text:list-item>
        </text:list>
        <text:p text:style-name="P868"/>
        <text:h text:style-name="P869" text:outline-level="1"><text:span text:style-name="T869_1">External<text:s/>management<text:s/>costs</text:span></text:h>
        <text:list text:style-name="LS2" xml:id="list279" text:continue-list="list1">
          <text:list-item>
            <text:p text:style-name="P870"><text:span text:style-name="T870_1">The<text:s/>management<text:s/>costs<text:s/>of<text:s/>external<text:s/>suppliers<text:s/>for<text:s/>the<text:s/></text:span><text:span text:style-name="T870_2">multi-hazard<text:s/>research<text:s/>network</text:span><text:span text:style-name="T870_3"><text:s/>will<text:s/>be<text:s/>assessed<text:s/>during<text:s/>the<text:s/>competitive<text:s/>accountable<text:s/>grant<text:s/>process<text:s/>for<text:s/>proportionality.<text:s/>Costs<text:s/>will<text:s/>form<text:s/>part<text:s/>of<text:s/>the<text:s/>proposal<text:s/>evaluation<text:s/>process<text:s/>to<text:s/>ensure<text:s/>FCDO<text:s/>is<text:s/>working<text:s/>with<text:s/>the<text:s/>partners<text:s/>offering<text:s/>a<text:s/>strong<text:s/>delivery<text:s/>model<text:s/>that<text:s/>is<text:s/>also<text:s/>cost-effective.<text:s/>MOUs<text:s/>and<text:s/>Accountable<text:s/>Grants<text:s/>provide<text:s/>for<text:s/>full<text:s/>cost<text:s/>transparency<text:s/>enabling<text:s/>FCDO<text:s/>to<text:s/>understand<text:s/>and<text:s/>monitor<text:s/>the<text:s/>delivery<text:s/>cost<text:s/>model.<text:s/>Budget<text:s/>templates<text:s/>and<text:s/>due<text:s/>diligence<text:s/>will<text:s/>be<text:s/>used<text:s/>to<text:s/>understand<text:s/>any<text:s/>indirect<text:s/>costs<text:s/>proposed<text:s/>by<text:s/>Grantees<text:s/>to<text:s/>ensure<text:s/>these<text:s/>rates<text:s/>are<text:s/>evidence<text:s/>based<text:s/>and<text:s/>reviewed<text:s/>over<text:s/>the<text:s/>life<text:s/>of<text:s/>the<text:s/>grant.</text:span></text:p>
          </text:list-item>
        </text:list>
        <text:p text:style-name="P871"/>
        <text:h text:style-name="P872" text:outline-level="1"><text:span text:style-name="T872_1">Financial<text:s/>management<text:s/>and<text:s/>accountability</text:span></text:h>
        <text:list text:style-name="LS2" xml:id="list280" text:continue-list="list1">
          <text:list-item>
            <text:p text:style-name="P873"><text:span text:style-name="T873_1">The<text:s/>Programme<text:s/>Responsible<text:s/>Owner<text:s/>(PRO)<text:s/>will<text:s/>ensure<text:s/>financial<text:s/>management<text:s/>responsibilities<text:s/>are<text:s/>fully<text:s/>discharged:<text:s/>ensuring<text:s/>all<text:s/>projects<text:s/>are<text:s/>assessed<text:s/>for<text:s/>value<text:s/>for<text:s/>money<text:s/>before<text:s/>grants<text:s/>are<text:s/>signed,<text:s/>ensuring<text:s/>funding</text:span><text:span text:style-name="T873_2"><text:s/></text:span><text:span text:style-name="T873_3">arrangements<text:s/></text:span><text:span text:style-name="T873_4">with<text:s/></text:span><text:span text:style-name="T873_5">each<text:s/>delivery<text:s/>partner<text:s/>use<text:s/>the<text:s/>latest<text:s/>relevant<text:s/>template,<text:s/>regularly<text:s/>reviewing<text:s/>forecasts<text:s/>and<text:s/>budgets,<text:s/>and<text:s/>ensuring<text:s/>payments<text:s/>are<text:s/>linked<text:s/>to<text:s/>progress<text:s/>reporting<text:s/>and<text:s/>include<text:s/>a<text:s/>robust<text:s/>assessment<text:s/>of<text:s/>reported<text:s/>expenditure.<text:s/>The<text:s/>PRO<text:s/>will<text:s/>delegate<text:s/>aspects<text:s/>of<text:s/>these<text:s/>responsibilities<text:s/>to<text:s/>the<text:s/>programme<text:s/>managers.<text:s/>The<text:s/>PRO<text:s/>or<text:s/>delegated<text:s/>Programme<text:s/>Managers<text:s/>will<text:s/>hold<text:s/>at<text:s/>least<text:s/>quarterly<text:s/>meetings<text:s/>(monthly<text:s/>during<text:s/>inception<text:s/>phase)<text:s/>with<text:s/>partners<text:s/>to<text:s/>discuss<text:s/>progress,<text:s/>finances<text:s/>and<text:s/>any<text:s/>issues<text:s/>arising.<text:s/>The<text:s/>Senior<text:s/>Responsible<text:s/>Owner<text:s/>(SRO)<text:s/>will<text:s/>oversee<text:s/>financial<text:s/>management.</text:span></text:p>
          </text:list-item>
        </text:list>
        <text:p text:style-name="P874"/>
        <text:list text:style-name="LS2" xml:id="list281" text:continue-list="list1">
          <text:list-item>
            <text:p text:style-name="P875"><text:span text:style-name="T875_1">FCDO<text:s/>is<text:s/>expecting<text:s/>to<text:s/>primarily<text:s/>pay<text:s/>partners<text:s/>in<text:s/>arrears,<text:s/>linked<text:s/>to<text:s/>assessments<text:s/>of<text:s/>performance.<text:s/>In<text:s/>general,<text:s/>MOU<text:s/>arrangements<text:s/>with<text:s/>other<text:s/>government<text:s/>departments<text:s/>are<text:s/>paid<text:s/>in<text:s/>arrears<text:s/>following<text:s/>evidence<text:s/>of<text:s/>reported<text:s/>expenditure.<text:s/>For<text:s/>competed<text:s/>grants,<text:s/>FCDO<text:s/>will<text:s/>seek<text:s/>to<text:s/>pay<text:s/>in<text:s/>arrears,<text:s/>potentially<text:s/>using<text:s/>more<text:s/>frequent<text:s/>payments<text:s/>models<text:s/>(e.g.<text:s/>monthly)<text:s/>to<text:s/>facilitate<text:s/>cash<text:s/>flows.<text:s/>However,<text:s/>requests<text:s/>for<text:s/>advance<text:s/>payments<text:s/>(of<text:s/>no<text:s/>more<text:s/>than<text:s/>one<text:s/>quarter)<text:s/>may<text:s/>be<text:s/>received<text:s/>and<text:s/>would<text:s/>be<text:s/>assessed<text:s/>on<text:s/>a<text:s/>case-by-case<text:s/>basis<text:s/>in<text:s/>line<text:s/>with<text:s/>Programme<text:s/>Operating<text:s/>Framework<text:s/>rules<text:s/>and<text:s/>guidance.</text:span></text:p>
          </text:list-item>
        </text:list>
        <text:h text:style-name="P876" text:outline-level="1"><text:span text:style-name="T876_1">Financial<text:s/>risk<text:s/>and<text:s/>due<text:s/>diligence</text:span></text:h>
        <text:list text:style-name="LS2" xml:id="list282" text:continue-list="list1">
          <text:list-item>
            <text:p text:style-name="P877"><text:span text:style-name="T877_1">For<text:s/>the<text:s/></text:span><text:span text:style-name="T877_2">multi-hazard<text:s/>research<text:s/>network</text:span><text:span text:style-name="T877_3">,<text:s/>due<text:s/>diligence<text:s/>will<text:s/>be<text:s/>carried<text:s/>out<text:s/>before<text:s/>any<text:s/>Accountable<text:s/>Grant<text:s/>agreements<text:s/>are<text:s/>signed.<text:s/>This<text:s/>will<text:s/>include<text:s/>an<text:s/>assessment<text:s/>of<text:s/>the<text:s/>financial<text:s/>management<text:s/>and<text:s/>accountability<text:s/>systems<text:s/>of<text:s/>partners,<text:s/>their<text:s/>governance<text:s/>structures,<text:s/>as<text:s/>well<text:s/>as<text:s/>further<text:s/>evidence<text:s/>on<text:s/>their<text:s/>capacity<text:s/>to<text:s/>deliver<text:s/>building<text:s/>on<text:s/>evidence<text:s/>submitted<text:s/>during<text:s/>the<text:s/></text:span><text:span text:style-name="T877_4">accountable<text:s/>grant<text:s/>competition.<text:s/>The<text:s/>due<text:s/>diligence<text:s/>assessment<text:s/>will<text:s/>assess<text:s/>how<text:s/>their<text:s/>systems<text:s/>minimise<text:s/>fiduciary<text:s/>risks.<text:s/></text:span></text:p>
          </text:list-item>
        </text:list>
        <text:p text:style-name="P878"/>
        <text:list text:style-name="LS2" xml:id="list283" text:continue-list="list1">
          <text:list-item>
            <text:p text:style-name="P879"><text:span text:style-name="T879_1">Invoices<text:s/>and<text:s/>payment<text:s/>requests<text:s/>will<text:s/>be<text:s/>reviewed<text:s/>by<text:s/>the<text:s/>Programme<text:s/>Manager<text:s/>reporting<text:s/>to<text:s/>the<text:s/></text:span><text:span text:style-name="T879_2">PRO,</text:span><text:span text:style-name="T879_3"><text:s/>they<text:s/>will<text:s/>ensure<text:s/>that<text:s/>outputs<text:s/>have<text:s/>been<text:s/>met<text:s/>and<text:s/>that<text:s/>financial<text:s/>reports<text:s/>meet<text:s/>FCDO<text:s/>requirements.<text:s/>The<text:s/>Programme<text:s/>Manager<text:s/>and<text:s/>PRO<text:s/>will<text:s/>oversee<text:s/>the<text:s/>budgeting<text:s/>and<text:s/>forecasting<text:s/>for<text:s/>the<text:s/>programme<text:s/>and<text:s/>individual<text:s/>partnerships.</text:span></text:p>
          </text:list-item>
        </text:list>
        <text:p text:style-name="P880"/>
        <text:list text:style-name="LS2" xml:id="list284" text:continue-list="list1">
          <text:list-item>
            <text:p text:style-name="P881"><text:span text:style-name="T881_1">The<text:s/>performance<text:s/>of<text:s/>SECE’s<text:s/>three<text:s/>mechanisms<text:s/>will<text:s/>be<text:s/>reviewed<text:s/>annually,<text:s/>using<text:s/>the<text:s/>performance<text:s/>framework<text:s/>indicators<text:s/>of<text:s/>progress.<text:s/>Funding<text:s/>will<text:s/>be<text:s/>dependent<text:s/>on<text:s/>performance<text:s/>(with<text:s/>an<text:s/>exit<text:s/>strategy<text:s/>for<text:s/>any<text:s/>mechanism<text:s/>found<text:s/>to<text:s/>be<text:s/>underperforming).<text:s/>This<text:s/>ensures<text:s/>continued<text:s/>VFM<text:s/>throughout<text:s/>the<text:s/>life<text:s/>of<text:s/>the<text:s/>programme.</text:span></text:p>
          </text:list-item>
        </text:list>
        <text:p text:style-name="P882"/>
        <text:h text:style-name="P883" text:outline-level="1"><text:bookmark-start text:name="_Hlk172301920"/><text:span text:style-name="T883_1">Budget<text:s/>Management<text:s/>and<text:s/>Flow<text:s/>of<text:s/>Funds</text:span></text:h>
        <text:list text:style-name="LS2" xml:id="list285" text:continue-list="list1">
          <text:list-item>
            <text:p text:style-name="P884"><text:span text:style-name="T884_1">The<text:s/>Programme<text:s/>Responsible<text:s/>Owner<text:s/>(PRO)<text:s/>will<text:s/>ensure<text:s/>financial<text:s/>management<text:s/>responsibilities<text:s/>are<text:s/>fully<text:s/>discharged:<text:s/>ensuring<text:s/>all<text:s/>projects<text:s/>are<text:s/>assessed<text:s/>for<text:s/>value<text:s/>for<text:s/>money<text:s/>before<text:s/>grants<text:s/>are<text:s/>signed,<text:s/>ensuring<text:s/>funding<text:s/>arrangements<text:s/>with<text:s/>each<text:s/>delivery<text:s/>partner<text:s/>use<text:s/>the<text:s/>latest<text:s/>relevant<text:s/>template,<text:s/>regularly<text:s/>reviewing<text:s/>forecasts<text:s/>and<text:s/>budgets,<text:s/>and<text:s/>ensuring<text:s/>payments<text:s/>are<text:s/>linked<text:s/>to<text:s/>progress<text:s/>reporting<text:s/>and<text:s/>include<text:s/>a<text:s/>robust<text:s/>assessment<text:s/>of<text:s/>reported<text:s/>expenditure.<text:s/>The<text:s/>PRO<text:s/>will<text:s/>delegate<text:s/>aspects<text:s/>of<text:s/>these<text:s/>responsibilities<text:s/>to<text:s/>the<text:s/>programme<text:s/>managers.<text:s/>The<text:s/>PRO<text:s/>or<text:s/>delegated<text:s/>Programme<text:s/>Managers<text:s/>will<text:s/>hold<text:s/>at<text:s/>least<text:s/>quarterly<text:s/>meetings<text:s/>(monthly<text:s/>during<text:s/>inception<text:s/>phase)<text:s/>with<text:s/>partners<text:s/>to<text:s/>discuss<text:s/>progress,<text:s/>finances<text:s/>and<text:s/>any<text:s/>issues<text:s/>arising.<text:s/>The<text:s/>Senior<text:s/>Responsible<text:s/>Owner<text:s/>(SRO)<text:s/>will<text:s/>oversee<text:s/>financial<text:s/>management.</text:span></text:p>
          </text:list-item>
        </text:list>
        <text:p text:style-name="P885"/>
        <text:list text:style-name="LS2" xml:id="list286" text:continue-list="list1">
          <text:list-item>
            <text:p text:style-name="P886"><text:span text:style-name="T886_1">FCDO<text:s/>is<text:s/>expecting<text:s/>to<text:s/>primarily<text:s/>pay<text:s/>partners<text:s/>in<text:s/>arrears,<text:s/>linked<text:s/>to<text:s/>assessments<text:s/>of<text:s/>performance.<text:s/>MOUs<text:s/>and<text:s/>Accountable<text:s/>Grants<text:s/>provide<text:s/>for<text:s/>cost<text:s/>transparency<text:s/>enabling<text:s/>FCDO<text:s/>to<text:s/>understand<text:s/>and<text:s/>monitor<text:s/>the<text:s/>delivery<text:s/>cost<text:s/>model.</text:span></text:p>
          </text:list-item>
        </text:list>
        <text:p text:style-name="P887"/>
        <text:list text:style-name="LS2" xml:id="list287" text:continue-list="list1">
          <text:list-item>
            <text:p text:style-name="P888"><text:span text:style-name="T888_1">Table<text:s/></text:span><text:span text:style-name="T888_2">8</text:span><text:span text:style-name="T888_3"><text:s/>below<text:s/>provides<text:s/>greater<text:s/>detail<text:s/>for<text:s/>how<text:s/>funds<text:s/>will<text:s/>be<text:s/>monitored,<text:s/>reported,<text:s/>and<text:s/>accounted<text:s/>for<text:s/>across<text:s/>the<text:s/>different<text:s/>mechanisms.</text:span></text:p>
          </text:list-item>
        </text:list>
        <text:p text:style-name="P889"/>
        <text:h text:style-name="P890" text:outline-level="1"><text:span text:style-name="T890_1">Asset<text:s/>Management</text:span></text:h>
        <text:list text:style-name="LS2" xml:id="list288" text:continue-list="list1">
          <text:list-item>
            <text:p text:style-name="P891"><text:span text:style-name="T891_1">It<text:s/>is<text:s/>not<text:s/>anticipated<text:s/>that<text:s/>suppliers<text:s/>will<text:s/>need<text:s/>to<text:s/>purchase<text:s/>a<text:s/>significant<text:s/>number<text:s/>of<text:s/>assets<text:s/>as<text:s/>the<text:s/>work<text:s/>is<text:s/>predominantly<text:s/>analytical<text:s/>research,<text:s/>and<text:s/>delivery<text:s/>partners<text:s/>should<text:s/>be<text:s/>able<text:s/>to<text:s/>leverage<text:s/>their<text:s/>organisational<text:s/>IT<text:s/>equipment<text:s/>to<text:s/>delivery.<text:s/>However,<text:s/>where<text:s/>additional<text:s/>assets<text:s/>are<text:s/>required,<text:s/>these<text:s/>will<text:s/>need<text:s/>to<text:s/>be<text:s/>justified<text:s/>and<text:s/>pre-approved<text:s/>by<text:s/>FCDO<text:s/>and<text:s/>will<text:s/>be<text:s/>recorded<text:s/>in<text:s/>the<text:s/>project<text:s/>asset<text:s/>register,<text:s/>with<text:s/>assets<text:s/>verified<text:s/>at<text:s/>least<text:s/>annually.<text:s/>Due<text:s/>Diligence<text:s/>on<text:s/>non-government<text:s/>Delivery<text:s/>Partners<text:s/>will<text:s/>assess<text:s/>their<text:s/>asset<text:s/>management<text:s/>controls<text:s/>prior<text:s/>to<text:s/>finalising<text:s/>grant<text:s/>arrangements.<text:s/>for<text:s/>the<text:s/>FCDO<text:s/>will<text:s/>assess<text:s/>the<text:s/>best<text:s/>value<text:s/>asset<text:s/>disposal<text:s/>options<text:s/>prior<text:s/>to<text:s/>project<text:s/></text:span><text:span text:style-name="T891_2">close,<text:s/>and</text:span><text:span text:style-name="T891_3"><text:s/>oversee<text:s/>the<text:s/>approved<text:s/>disposal<text:s/>route. <text:s/></text:span></text:p>
          </text:list-item>
        </text:list>
        <text:p text:style-name="P892"/>
        <text:h text:style-name="P893" text:outline-level="1"><text:span text:style-name="T893_1">Intellectual<text:s/>Property<text:s/>Management</text:span></text:h>
        <text:list text:style-name="LS2" xml:id="list289" text:continue-list="list1">
          <text:list-item>
            <text:p text:style-name="P894"><text:span text:style-name="T894_1">The<text:s/>programme<text:s/>team<text:s/>will<text:s/>closely<text:s/>manage<text:s/>intellectual<text:s/>property<text:s/>(IP)<text:s/>generated<text:s/>by<text:s/>the<text:s/>programme,<text:s/>requiring<text:s/>partners<text:s/>to<text:s/>use<text:s/>open-source<text:s/>approaches<text:s/>where<text:s/>possible,<text:s/>and<text:s/></text:span><text:span text:style-name="T894_2">where</text:span><text:span text:style-name="T894_3"><text:s/>developing<text:s/>a<text:s/>new<text:s/>approach<text:s/>(e.g.<text:s/>a<text:s/>new<text:s/>model),<text:s/>will<text:s/>clarify<text:s/>upfront<text:s/>who<text:s/>is<text:s/>funding<text:s/>the<text:s/>underpinning<text:s/>model<text:s/>development<text:s/>and<text:s/>the<text:s/>resulting<text:s/>ownership<text:s/>of<text:s/>the<text:s/>product.<text:s/>IP<text:s/>registers<text:s/>will<text:s/>be<text:s/></text:span><text:span text:style-name="T894_4">required<text:s/>to<text:s/>ensure<text:s/>FCDO<text:s/>funded<text:s/>IP<text:s/>is<text:s/>recorded,<text:s/>traceable,<text:s/>and<text:s/>has<text:s/>associated<text:s/>guidance<text:s/>information<text:s/>to<text:s/>enable<text:s/>royalty<text:s/>free<text:s/>use<text:s/>by<text:s/>FCDO,<text:s/>successor<text:s/>partners,<text:s/>and<text:s/>for<text:s/>the<text:s/>public<text:s/>good.</text:span></text:p>
          </text:list-item>
        </text:list>
        <text:p text:style-name="P895"/>
        <text:p text:style-name="P896"/>
        <text:p text:style-name="P897"><text:span text:style-name="T897_1">Table<text:s/></text:span><text:span text:style-name="T897_2">8</text:span><text:span text:style-name="T897_3">.<text:s/></text:span><text:span text:style-name="T897_4">Summary<text:s/>of<text:s/>the<text:s/>monitoring,<text:s/>reporting<text:s/>and<text:s/>accounting<text:s/></text:span><text:span text:style-name="T897_5">approach<text:s/>for<text:s/>the<text:s/>different<text:s/>delivery<text:s/>mechanisms</text:span><text:span text:style-name="T897_6"><text:s/>(</text:span><text:span text:style-name="T897_7">including<text:s/>management<text:s/>of<text:s/>financial<text:s/>risks)</text:span></text:p>
        <table:table table:style-name="Table15">
          <table:table-column table:style-name="Column47"/>
          <table:table-column table:style-name="Column48"/>
          <table:table-column table:style-name="Column49"/>
          <table:table-row table:style-name="Row76">
            <table:table-cell table:style-name="Cell282">
              <text:p text:style-name="P898"><text:span text:style-name="T898_1">Tier<text:s/>1<text:s/>Delivery<text:s/>Partner</text:span></text:p>
            </table:table-cell>
            <table:table-cell table:style-name="Cell283">
              <text:p text:style-name="P899"><text:span text:style-name="T899_1">Funding<text:s/>Arrangement</text:span></text:p>
            </table:table-cell>
            <table:table-cell table:style-name="Cell284">
              <text:p text:style-name="P900"><text:span text:style-name="T900_1">Monitoring,<text:s/>reporting<text:s/>&amp;<text:s/>accounting<text:s/>for<text:s/>funds</text:span></text:p>
            </table:table-cell>
          </table:table-row>
          <table:table-row table:style-name="Row77">
            <table:table-cell table:style-name="Cell285">
              <text:p text:style-name="P901"><text:span text:style-name="T901_1">Programme<text:s/>Funded<text:s/>Posts</text:span></text:p>
            </table:table-cell>
            <table:table-cell table:style-name="Cell286">
              <text:p text:style-name="P902"><text:span text:style-name="T902_1">Employment<text:s/>Contracts</text:span></text:p>
            </table:table-cell>
            <table:table-cell table:style-name="Cell287">
              <text:p text:style-name="P903"><text:span text:style-name="T903_1">Salaries<text:s/>are<text:s/>predefined<text:s/>according<text:s/>to<text:s/>role<text:s/>grade<text:s/>and<text:s/>paid<text:s/>directly<text:s/>through<text:s/>HR<text:s/>monthly<text:s/>and<text:s/>charged<text:s/>to<text:s/>the<text:s/>project,<text:s/>with<text:s/>travel<text:s/>and<text:s/>expenses<text:s/>pre-agreed<text:s/>and<text:s/>actuals<text:s/>verified<text:s/>by<text:s/>receipts<text:s/>through<text:s/>expenses<text:s/>system.<text:s/></text:span></text:p>
            </table:table-cell>
          </table:table-row>
          <table:table-row table:style-name="Row78">
            <table:table-cell table:style-name="Cell288">
              <text:p text:style-name="P904"><text:span text:style-name="T904_1">Multi-hazard<text:s/>research<text:s/>network</text:span></text:p>
              <text:p text:style-name="P905"/>
              <text:p text:style-name="P906"/>
              <text:p text:style-name="P907"/>
              <text:p text:style-name="P908"/>
              <text:p text:style-name="P909"/>
              <text:p text:style-name="P910"/>
            </table:table-cell>
            <table:table-cell table:style-name="Cell289">
              <text:p text:style-name="P911"><text:span text:style-name="T911_1">Competitive<text:s/>Grant</text:span></text:p>
            </table:table-cell>
            <table:table-cell table:style-name="Cell290" table:number-rows-spanned="2">
              <text:p text:style-name="P912"><text:span text:style-name="T912_1">Budget<text:s/>templates<text:s/>will<text:s/>be<text:s/>used<text:s/>for<text:s/>each<text:s/>competition<text:s/>to<text:s/>ensure<text:s/>proposals<text:s/>include<text:s/>a<text:s/>detailed<text:s/>breakdown<text:s/>of<text:s/>expected<text:s/>direct<text:s/>costs<text:s/>and<text:s/>provide<text:s/>evidence<text:s/>to<text:s/>justify<text:s/>any<text:s/>non-project<text:s/>attributable<text:s/>cost<text:s/>(NPAC)<text:s/>rates.<text:s/>The<text:s/>competition<text:s/>will<text:s/>set<text:s/>the<text:s/>expectation<text:s/>for<text:s/>project<text:s/>activities<text:s/>to<text:s/>be<text:s/>paid<text:s/>in<text:s/>arrears,<text:s/>with<text:s/>potential<text:s/>for<text:s/>FCDO<text:s/>to<text:s/>use<text:s/>more<text:s/>frequent<text:s/>payments<text:s/>e.g.<text:s/>monthly<text:s/>reporting<text:s/>and<text:s/>invoicing<text:s/>to<text:s/>enable<text:s/>this.<text:s/>Only<text:s/>in<text:s/>exceptional<text:s/>circumstances<text:s/>where<text:s/>sufficient<text:s/>evidence<text:s/>is<text:s/>provided<text:s/>in<text:s/>line<text:s/>with<text:s/>the<text:s/>PROF<text:s/>rules<text:s/>would<text:s/>the<text:s/>SRO<text:s/>consider<text:s/>(no<text:s/>more<text:s/>than)<text:s/>quarterly<text:s/>advance<text:s/>payments<text:s/>based<text:s/>on<text:s/>forecast<text:s/>of<text:s/>need.<text:s/></text:span></text:p>
              <text:p text:style-name="P913"/>
              <text:p text:style-name="P914"><text:span text:style-name="T914_1">Under<text:s/>the<text:s/>grant<text:s/>the<text:s/>partner<text:s/>must<text:s/>only<text:s/>claim<text:s/>for<text:s/>actual,<text:s/>auditable<text:s/>and<text:s/>verifiable<text:s/>costs<text:s/>incurred<text:s/>in<text:s/>their<text:s/>delivery<text:s/>chain,<text:s/>and<text:s/>any<text:s/>NPAC<text:s/>rates<text:s/>specified<text:s/>in<text:s/>the<text:s/>grant.<text:s/>Due<text:s/>diligence<text:s/>will<text:s/>verify<text:s/>that<text:s/>the<text:s/>lead<text:s/>partner<text:s/>financial<text:s/>management<text:s/>and<text:s/>onward<text:s/>grant<text:s/>making<text:s/>systems<text:s/>ensure<text:s/>costs<text:s/>are<text:s/>fully<text:s/>traceable<text:s/>to<text:s/>the<text:s/>project:<text:s/>including<text:s/>processes<text:s/>for<text:s/>recording<text:s/>evidence<text:s/>of<text:s/>expenses<text:s/>and<text:s/>for<text:s/>monitoring<text:s/>time<text:s/>claimed<text:s/>by<text:s/>staff<text:s/>involved<text:s/>in<text:s/>project<text:s/>delivery.<text:s/>An<text:s/>annual<text:s/>financial<text:s/>statement<text:s/>certified<text:s/>by<text:s/>a<text:s/>qualified<text:s/>auditor<text:s/>will<text:s/>also<text:s/>be<text:s/>required,<text:s/>together<text:s/>with<text:s/>the<text:s/>lead<text:s/>agency’s<text:s/>Audited<text:s/>Financial<text:s/>Statements.</text:span></text:p>
              <text:p text:style-name="P915"/>
              <text:p text:style-name="P916"><text:span text:style-name="T916_1">During<text:s/>delivery<text:s/>lead<text:s/>partners<text:s/>will<text:s/>be<text:s/>required<text:s/>to<text:s/>submit<text:s/>annual<text:s/>workplans<text:s/>and<text:s/>annual<text:s/>budgets<text:s/>that<text:s/>also<text:s/>provide<text:s/>monthly<text:s/>forecasts.<text:s/>Monthly<text:s/>financial<text:s/>reports<text:s/>will<text:s/>detail<text:s/>actual<text:s/>costs<text:s/>vs<text:s/>budget<text:s/></text:span><text:span text:style-name="T916_2">lines,<text:s/>and</text:span><text:span text:style-name="T916_3"><text:s/>must<text:s/>be<text:s/>provided<text:s/>in<text:s/>support<text:s/>of<text:s/>invoices.<text:s/>This<text:s/>will<text:s/>enable<text:s/>close<text:s/>monitoring<text:s/>of<text:s/>costs,<text:s/>including<text:s/>routine<text:s/>services<text:s/>and<text:s/>call<text:s/>down<text:s/>requests<text:s/>to<text:s/>monitor<text:s/>value<text:s/>for<text:s/>money<text:s/>and<text:s/>budget<text:s/>availability<text:s/>when<text:s/>there<text:s/>are<text:s/>substantial<text:s/>numbers<text:s/>of<text:s/>crises.<text:s/>Less<text:s/>frequent<text:s/>reporting<text:s/>could<text:s/>be<text:s/>considered<text:s/>once<text:s/>more<text:s/>established.<text:s/></text:span></text:p>
            </table:table-cell>
          </table:table-row>
          <table:table-row table:style-name="Row79">
            <table:table-cell table:style-name="Cell291">
              <text:p text:style-name="P917"><text:span text:style-name="T917_1">Flood<text:s/></text:span><text:span text:style-name="T917_2">Unit</text:span></text:p>
            </table:table-cell>
            <table:table-cell table:style-name="Cell292">
              <text:p text:style-name="P918"><text:span text:style-name="T918_1">Competitive<text:s/>Grant</text:span></text:p>
            </table:table-cell>
            <table:covered-table-cell table:style-name="Cell293">
              <text:p text:style-name="P919"/>
            </table:covered-table-cell>
          </table:table-row>
          <table:table-row table:style-name="Row80">
            <table:table-cell table:style-name="Cell294">
              <text:p text:style-name="P920"><text:span text:style-name="T920_1">Arms<text:s/>Length</text:span><text:span text:style-name="T920_2"><text:s/>Bodies<text:s/></text:span><text:span text:style-name="T920_3">(</text:span><text:span text:style-name="T920_4">including:</text:span><text:span text:style-name="T920_5"><text:s/>Met<text:s/>Office</text:span><text:span text:style-name="T920_6"><text:s/>and<text:s/>BGS)<text:s/></text:span></text:p>
            </table:table-cell>
            <table:table-cell table:style-name="Cell295">
              <text:p text:style-name="P921"><text:span text:style-name="T921_1">M</text:span><text:span text:style-name="T921_2">o</text:span><text:span text:style-name="T921_3">U</text:span></text:p>
            </table:table-cell>
            <table:table-cell table:style-name="Cell296">
              <text:p text:style-name="P922"><text:span text:style-name="T922_1">Annual<text:s/>budgets<text:s/>and<text:s/>workplans<text:s/>will<text:s/>be<text:s/>required<text:s/>and<text:s/>agreed<text:s/>by<text:s/>FCDO<text:s/>in<text:s/>line<text:s/>with<text:s/>priorities<text:s/>and<text:s/>funds<text:s/>available,<text:s/>together<text:s/>with<text:s/>quarterly<text:s/>financial<text:s/>reporting<text:s/>that<text:s/>FCDO<text:s/>programme<text:s/>officers<text:s/>will<text:s/>use<text:s/>to<text:s/>verify<text:s/>both<text:s/>routine<text:s/>and<text:s/>call<text:s/>down<text:s/>deliverables.<text:s/>As<text:s/>government<text:s/>bodies<text:s/>these<text:s/>agencies<text:s/>are<text:s/>audited<text:s/>annually<text:s/>by<text:s/>the<text:s/>National<text:s/>Audit<text:s/>Office.</text:span></text:p>
            </table:table-cell>
          </table:table-row>
          <table:table-row table:style-name="Row81">
            <table:table-cell table:style-name="Cell297">
              <text:p text:style-name="P923"><text:span text:style-name="T923_1">Strategic<text:s/>and<text:s/>pivot<text:s/>funding</text:span></text:p>
            </table:table-cell>
            <table:table-cell table:style-name="Cell298">
              <text:p text:style-name="P924"><text:span text:style-name="T924_1">Payment<text:s/>made<text:s/>to<text:s/>other<text:s/>FCDO<text:s/>programmes</text:span></text:p>
            </table:table-cell>
            <table:table-cell table:style-name="Cell299">
              <text:p text:style-name="P925"><text:span text:style-name="T925_1">Agreement<text:s/>will<text:s/>be<text:s/>made<text:s/>with<text:s/>the<text:s/>SRO<text:s/>for<text:s/>the<text:s/>programme<text:s/>in<text:s/>question<text:s/>on<text:s/>how<text:s/>this<text:s/>funding<text:s/>will<text:s/>be<text:s/>appropriately<text:s/></text:span><text:span text:style-name="T925_2">monitored</text:span><text:span text:style-name="T925_3">,<text:s/>reported<text:s/>and<text:s/>accounted<text:s/>for.</text:span></text:p>
            </table:table-cell>
          </table:table-row>
        </table:table>
        <text:p text:style-name="P926"/>
        <text:p text:style-name="P927"><text:bookmark-end text:name="_Hlk172301920"/></text:p>
        <text:p text:style-name="P928"/>
        <text:p text:style-name="P929"/>
        <text:p text:style-name="P930"/>
        <text:list text:style-name="LS23" xml:id="list290" text:continue-list="list217">
          <text:list-item>
            <text:h text:style-name="P931" text:outline-level="2"><text:span text:style-name="T931_1">Management<text:s/>Case<text:s/></text:span></text:h>
          </text:list-item>
        </text:list>
        <text:h text:style-name="P932" text:outline-level="1"><text:span text:style-name="T932_1">Staffing</text:span></text:h>
        <text:list text:style-name="LS2" xml:id="list291" text:continue-list="list1">
          <text:list-item>
            <text:p text:style-name="P933"><text:span text:style-name="T933_1">SECE<text:s/>will<text:s/>be<text:s/>delivered<text:s/>by<text:s/>the</text:span><text:span text:style-name="T933_2"><text:s/>CSA</text:span><text:span text:style-name="T933_3"><text:s/>Science<text:s/>Cell<text:s/></text:span><text:span text:style-name="T933_4">within<text:s/>the<text:s/>Research<text:s/>and<text:s/>Evidence<text:s/>Directorate</text:span><text:span text:style-name="T933_5"><text:s/>(RED)</text:span><text:span text:style-name="T933_6">.</text:span><text:span text:style-name="T933_7"><text:s/>The<text:s/>Senior<text:s/>Responsible<text:s/>Owner<text:s/>(SRO)<text:s/>of<text:s/>the<text:s/>programme<text:s/>will<text:s/>be<text:s/>CSA<text:s/>Science<text:s/>Cell’s<text:s/>Team<text:s/>Leader<text:s/>who<text:s/>will<text:s/>provide<text:s/></text:span><text:span text:style-name="T933_8">oversight<text:s/>and<text:s/>accountability<text:s/>for<text:s/>the<text:s/>delivery<text:s/>of<text:s/>the<text:s/>programme,<text:s/>adherence<text:s/>to<text:s/></text:span><text:span text:style-name="T933_9">PrOF</text:span><text:span text:style-name="T933_10"><text:s/>rules,<text:s/>and<text:s/>programme<text:s/>results</text:span><text:span text:style-name="T933_11">.<text:s/>This<text:s/>is<text:s/>a<text:s/>pre-existing<text:s/>permanent<text:s/>role<text:s/>within<text:s/>FCDO<text:s/>and<text:s/>management<text:s/>of<text:s/>SECE<text:s/>will<text:s/>take<text:s/>the<text:s/>equivalent<text:s/>of<text:s/>0.2<text:s/>FTE<text:s/>of<text:s/>the<text:s/>role’s<text:s/>capacity.</text:span></text:p>
          </text:list-item>
        </text:list>
        <text:p text:style-name="P934"/>
        <text:list text:style-name="LS2" xml:id="list292" text:continue-list="list1">
          <text:list-item>
            <text:p text:style-name="P935"><text:span text:style-name="T935_1">The<text:s/>appraisal<text:s/>case<text:s/>identified<text:s/>the<text:s/>need<text:s/>for<text:s/>a</text:span><text:span text:style-name="T935_2">n<text:s/></text:span><text:span text:style-name="T935_3">in-house<text:s/>team<text:s/>to<text:s/>manage<text:s/></text:span><text:span text:style-name="T935_4">SECE,<text:s/>triage<text:s/>requests<text:s/>for<text:s/>support<text:s/></text:span><text:span text:style-name="T935_5">through<text:s/>a<text:s/>one-stop<text:s/>shop,<text:s/></text:span><text:span text:style-name="T935_6">and<text:s/>coordinate<text:s/>the<text:s/>delivery<text:s/>of<text:s/></text:span><text:span text:style-name="T935_7">research<text:s/>evidence</text:span><text:span text:style-name="T935_8">,<text:s/>analysis<text:s/>and<text:s/>expertise<text:s/>in<text:s/>an<text:s/>emergency.</text:span><text:span text:style-name="T935_9"><text:s/>The<text:s/>options<text:s/>appraisal<text:s/>provides<text:s/>the<text:s/>justification<text:s/>for<text:s/>why<text:s/>this<text:s/>arrangement<text:s/>is<text:s/>better<text:s/>for<text:s/>the<text:s/>programme<text:s/>than<text:s/>an<text:s/></text:span><text:span text:style-name="T935_10">entirely<text:s/></text:span><text:span text:style-name="T935_11">outsourced<text:s/>alternative</text:span><text:span text:style-name="T935_12">.<text:s/></text:span><text:span text:style-name="T935_13">This<text:s/>is<text:s/>consistent<text:s/>with<text:s/>criteria<text:s/>for<text:s/>in-house<text:s/>roles<text:s/>in<text:s/>the<text:s/></text:span><text:span text:style-name="T935_14">ProF</text:span><text:span text:style-name="T935_15"><text:s/>guidelines.</text:span></text:p>
          </text:list-item>
        </text:list>
        <text:p text:style-name="P936"/>
        <text:list text:style-name="LS2" xml:id="list293" text:continue-list="list1">
          <text:list-item>
            <text:p text:style-name="P937"><text:span text:style-name="T937_1">The<text:s/>additional<text:s/>resources<text:s/>to<text:s/></text:span><text:span text:style-name="T937_2">manage</text:span><text:span text:style-name="T937_3"><text:s/>this<text:s/>programme<text:s/>are<text:s/></text:span><text:span text:style-name="T937_4">3<text:s/></text:span><text:span text:style-name="T937_5">FTE</text:span><text:span text:style-name="T937_6"><text:s/>programme-funded<text:s/>roles</text:span><text:span text:style-name="T937_7"><text:s/>(one<text:s/>secretariat<text:s/>role<text:s/>and<text:s/>two<text:s/>programme<text:s/>managers)</text:span><text:span text:style-name="T937_8">.<text:s/></text:span><text:span text:style-name="T937_9">T</text:span><text:span text:style-name="T937_10">hese<text:s/>have<text:s/>been<text:s/>budgeted<text:s/>for<text:s/>in<text:s/>the<text:s/>financial<text:s/>case.<text:s/>The<text:s/>grades<text:s/>and<text:s/>location<text:s/>of<text:s/>the<text:s/>roles<text:s/>are<text:s/></text:span><text:span text:style-name="T937_11">set<text:s/>out<text:s/>in<text:s/>the<text:s/>commercial<text:s/>case</text:span><text:span text:style-name="T937_12">.<text:s/>The<text:s/>anticipated<text:s/>tour<text:s/>length<text:s/>will<text:s/>be<text:s/></text:span><text:span text:style-name="T937_13">3</text:span><text:span text:style-name="T937_14">.5</text:span><text:span text:style-name="T937_15"><text:s/>years<text:s/>to<text:s/>align<text:s/>with<text:s/>the<text:s/></text:span><text:span text:style-name="T937_16">length<text:s/></text:span><text:span text:style-name="T937_17">of<text:s/>the<text:s/>p</text:span><text:span text:style-name="T937_18">roposed<text:s/>p</text:span><text:span text:style-name="T937_19">rogramme.</text:span><text:span text:style-name="T937_20"><text:s/>Management<text:s/>of<text:s/>the</text:span><text:span text:style-name="T937_21"><text:s/>secretariat</text:span><text:span text:style-name="T937_22"><text:s/>role<text:s/>will<text:s/></text:span><text:span text:style-name="T937_23">by<text:s/>the<text:s/>programme’s<text:s/>SRO.</text:span></text:p>
          </text:list-item>
        </text:list>
        <text:p text:style-name="P938"/>
        <text:list text:style-name="LS2" xml:id="list294" text:continue-list="list1">
          <text:list-item>
            <text:p text:style-name="P939"><text:span text:style-name="T939_1">The<text:s/>additional<text:s/>resources<text:s/>to<text:s/>provide<text:s/>in-house<text:s/></text:span><text:span text:style-name="T939_2">research<text:s/>evidence</text:span><text:span text:style-name="T939_3">,<text:s/>analysis<text:s/>and<text:s/>expertise<text:s/>are</text:span><text:span text:style-name="T939_4"><text:s/></text:span><text:span text:style-name="T939_5">1</text:span><text:span text:style-name="T939_6"><text:s/></text:span><text:span text:style-name="T939_7">G6<text:s/></text:span><text:span text:style-name="T939_8">deep<text:s/>expert</text:span><text:span text:style-name="T939_9"><text:s/>covering<text:s/></text:span><text:span text:style-name="T939_10">natural<text:s/>hazards</text:span><text:span text:style-name="T939_11">.</text:span><text:span text:style-name="T939_12"><text:s/></text:span><text:span text:style-name="T939_13">Management<text:s/>of<text:s/>the<text:s/>Natural<text:s/>Hazards<text:s/>deep<text:s/>expert<text:s/>will<text:s/>with<text:s/>under<text:s/>CEEW.<text:s/></text:span><text:span text:style-name="T939_14">The<text:s/>deep<text:s/>expert<text:s/>will<text:s/>also<text:s/>have<text:s/>a<text:s/>designated<text:s/></text:span><text:span text:style-name="T939_15">collaborator<text:s/>within<text:s/>Science<text:s/>Cell<text:s/>based<text:s/>on<text:s/>alignment<text:s/>of<text:s/>expert<text:s/>area.<text:s/></text:span><text:span text:style-name="T939_16">They<text:s/>will<text:s/>be<text:s/>expected<text:s/>to<text:s/>work<text:s/>with<text:s/>the<text:s/>individual<text:s/>in<text:s/>Science<text:s/>Cell<text:s/>to<text:s/>plan<text:s/>work<text:s/>and<text:s/></text:span><text:span text:style-name="T939_17">provide<text:s/>updates<text:s/>on<text:s/>work.<text:s/></text:span><text:span text:style-name="T939_18">This<text:s/>will<text:s/>ensure<text:s/>resilience<text:s/>beyond<text:s/>the<text:s/>term<text:s/>of<text:s/>the<text:s/>programme<text:s/>(including<text:s/>through<text:s/>institutional<text:s/>memory)<text:s/>as<text:s/>well<text:s/>as<text:s/>allowing<text:s/>for<text:s/>cover<text:s/>arrangements</text:span><text:span text:style-name="T939_19"><text:s/>and<text:s/>quality<text:s/>assurance</text:span><text:span text:style-name="T939_20"><text:s/></text:span><text:span text:style-name="T939_21">throughout<text:s/>the<text:s/>programme.<text:s/></text:span><text:span text:style-name="T939_22">As<text:s/>well<text:s/>as<text:s/>strong<text:s/>relationships<text:s/>with<text:s/>Science<text:s/>Cell,<text:s/>the<text:s/>deep<text:s/>expert<text:s/>will<text:s/>also<text:s/>be<text:s/>expected<text:s/>to<text:s/>develop<text:s/>good<text:s/>working<text:s/>relationships<text:s/>with<text:s/>teams<text:s/>in<text:s/>the<text:s/>FCDO<text:s/>with<text:s/>interest<text:s/>in<text:s/>their<text:s/>specialism</text:span><text:span text:style-name="T939_23">,<text:s/>with<text:s/>specialism-relevant<text:s/>external<text:s/>stakeholders<text:s/>(including<text:s/>those<text:s/>engaged<text:s/>in<text:s/>SECE’s<text:s/></text:span><text:span text:style-name="T939_24">MoUs</text:span><text:span text:style-name="T939_25">),<text:s/>and<text:s/>with<text:s/>the<text:s/></text:span><text:span text:style-name="T939_26">multi-hazard<text:s/>research<text:s/>network</text:span><text:span text:style-name="T939_27">.</text:span></text:p>
          </text:list-item>
        </text:list>
        <text:p text:style-name="P940"/>
        <text:list text:style-name="LS2" xml:id="list295" text:continue-list="list1">
          <text:list-item>
            <text:p text:style-name="P941"><text:span text:style-name="T941_1">The<text:s/></text:span><text:span text:style-name="T941_2">lead<text:s/>partner<text:s/>for<text:s/>the<text:s/></text:span><text:span text:style-name="T941_3">multi-hazard<text:s/>research<text:s/>network</text:span><text:span text:style-name="T941_4"><text:s/>may<text:s/>wish<text:s/>to<text:s/></text:span><text:span text:style-name="T941_5">embed<text:s/>roles<text:s/>within<text:s/>the<text:s/>FCDO</text:span><text:span text:style-name="T941_6">.<text:s/>Management<text:s/>for<text:s/>these<text:s/>roles<text:s/>would<text:s/>be<text:s/>agreed<text:s/>between<text:s/>the<text:s/>lead<text:s/>partner<text:s/>and<text:s/>the<text:s/>SRO.<text:s/>T</text:span><text:span text:style-name="T941_7">hese<text:s/>roles<text:s/>could<text:s/>be<text:s/>subject<text:s/>to<text:s/>TUPE<text:s/>from<text:s/>a<text:s/>future<text:s/></text:span><text:span text:style-name="T941_8">delivery<text:s/>partner</text:span><text:span text:style-name="T941_9">.<text:s/>Therefore,<text:s/>arrangements<text:s/>for<text:s/>terms,<text:s/>payroll,<text:s/>length<text:s/>of<text:s/>contract<text:s/>and<text:s/>other<text:s/>considerations<text:s/>would<text:s/>need<text:s/>to<text:s/>be<text:s/>agreed<text:s/>between<text:s/>the<text:s/></text:span><text:span text:style-name="T941_10">partner,<text:s/></text:span><text:span text:style-name="T941_11">the<text:s/>SRO<text:s/>and<text:s/>PRO</text:span><text:span text:style-name="T941_12"><text:s/>with<text:s/>advice<text:s/>from<text:s/>HR<text:s/>and<text:s/>Commercial<text:s/>colleagues</text:span><text:span text:style-name="T941_13">.</text:span></text:p>
          </text:list-item>
        </text:list>
        <text:p text:style-name="P942"/>
        <text:h text:style-name="P943" text:outline-level="1"><text:span text:style-name="T943_1">Governance<text:s/>and<text:s/>decision-making<text:s/>structure</text:span></text:h>
        <text:list text:style-name="LS2" xml:id="list296" text:continue-list="list1">
          <text:list-item>
            <text:p text:style-name="P944"><text:span text:style-name="T944_1">The<text:s/>G7<text:s/></text:span><text:span text:style-name="T944_2">Research<text:s/>Technical<text:s/>Lead<text:s/></text:span><text:span text:style-name="T944_3">and<text:s/>the<text:s/>three<text:s/>science<text:s/>advisers<text:s/>already<text:s/>in<text:s/>place<text:s/>in<text:s/>the<text:s/>CSA<text:s/>Science<text:s/>Cell<text:s/>will<text:s/>provide<text:s/>the<text:s/>programme’s<text:s/>secretariat<text:s/>function<text:s/>and<text:s/>own<text:s/>the<text:s/>relationship<text:s/>with<text:s/>internal<text:s/>FCDO<text:s/>customers.<text:s/>The<text:s/></text:span><text:span text:style-name="T944_4">other<text:s/>PFPs<text:s/>and<text:s/>the</text:span><text:span text:style-name="T944_5"><text:s/>current<text:s/>staff<text:s/>within<text:s/>CSA<text:s/>Science<text:s/>Cell<text:s/>and<text:s/>the</text:span><text:span text:style-name="T944_6">y</text:span><text:span text:style-name="T944_7"><text:s/>will<text:s/>establish<text:s/>and<text:s/>maintain<text:s/>relationships<text:s/>with<text:s/>x-HMG<text:s/>and<text:s/>external<text:s/>partners.</text:span></text:p>
          </text:list-item>
        </text:list>
        <text:p text:style-name="P945"/>
        <text:list text:style-name="LS2" xml:id="list297" text:continue-list="list1">
          <text:list-item>
            <text:p text:style-name="P946"><text:span text:style-name="T946_1">To<text:s/>ensure<text:s/>programme<text:s/>oversight<text:s/>and<text:s/>strategic<text:s/>direction,<text:s/>the<text:s/>following<text:s/>boards<text:s/>will<text:s/>be<text:s/>set<text:s/>up<text:s/>for<text:s/>SECE:</text:span></text:p>
          </text:list-item>
        </text:list>
        <text:list text:style-name="LS14" xml:id="list298">
          <text:list-item>
            <text:list>
              <text:list-item>
                <text:p text:style-name="P947"><text:span text:style-name="T947_1">Coordination</text:span><text:span text:style-name="T947_2"><text:s/>Board</text:span><text:span text:style-name="T947_3"><text:s/>(coordination<text:s/>across<text:s/>FCDO<text:s/>and<text:s/>HMG)</text:span><text:span text:style-name="T947_4">:<text:s/></text:span><text:span text:style-name="T947_5">Th</text:span><text:span text:style-name="T947_6">is</text:span><text:span text:style-name="T947_7"><text:s/>board<text:s/>will<text:s/>enable<text:s/>accountability<text:s/>of<text:s/>the<text:s/>programme<text:s/>and<text:s/>report<text:s/>annually<text:s/>on</text:span><text:span text:style-name="T947_8"><text:s/>progress<text:s/>towards<text:s/>the<text:s/>programmatic<text:s/>outcomes<text:s/>and<text:s/>provide<text:s/>strategic<text:s/>oversight.</text:span><text:span text:style-name="T947_9"><text:s/></text:span><text:span text:style-name="T947_10">The</text:span><text:span text:style-name="T947_11"><text:s/>coordination<text:s/>board<text:s/>will<text:s/>be<text:s/>chaired<text:s/>by<text:s/>the<text:s/></text:span><text:span text:style-name="T947_12">d</text:span><text:span text:style-name="T947_13">CSA</text:span><text:span text:style-name="T947_14">.<text:s/>The<text:s/>board<text:s/>will<text:s/>include</text:span><text:span text:style-name="T947_15"><text:s/>representatives</text:span><text:span text:style-name="T947_16"><text:s/>from<text:s/>GO-Science’s<text:s/>National<text:s/>Security<text:s/>and<text:s/>Resilience<text:s/>team<text:s/>and<text:s/>COBR<text:s/>Unti’s<text:s/>international<text:s/>resilience<text:s/>team<text:s/>and</text:span><text:span text:style-name="T947_17"><text:s/>from</text:span><text:span text:style-name="T947_18"><text:s/>within<text:s/>the<text:s/>FCDO<text:s/>(including,<text:s/>but<text:s/>not<text:s/>limited<text:s/>to,<text:s/>representatives<text:s/>from</text:span><text:span text:style-name="T947_19"><text:s/>RED,<text:s/>HR</text:span><text:span text:style-name="T947_20">G<text:s/>and<text:s/></text:span><text:span text:style-name="T947_21">CMD</text:span><text:span text:style-name="T947_22">).<text:s/>Where<text:s/>appropriate,<text:s/>regional<text:s/>representatives<text:s/>may<text:s/>also<text:s/>be<text:s/>included<text:s/>(such<text:s/>as<text:s/>advisers<text:s/>based<text:s/>in<text:s/>countries<text:s/>specifically<text:s/>affected<text:s/>by<text:s/>natural<text:s/>hazard<text:s/>events).<text:s/>Meetings<text:s/>of<text:s/>this<text:s/>group<text:s/>will<text:s/>be<text:s/>held<text:s/>once<text:s/>a<text:s/>year.</text:span></text:p>
              </text:list-item>
              <text:list-item>
                <text:p text:style-name="P948"><text:span text:style-name="T948_1">Programme<text:s/>Management<text:s/>Board</text:span><text:span text:style-name="T948_2"><text:s/>(delivery<text:s/>of<text:s/>the<text:s/>programme):<text:s/></text:span><text:span text:style-name="T948_3">This</text:span><text:span text:style-name="T948_4"><text:s/>board<text:s/>will<text:s/>oversee<text:s/>and<text:s/>ensure<text:s/>effectiveness<text:s/>of<text:s/>operations,<text:s/>maximise<text:s/>the<text:s/>likelihood<text:s/>of<text:s/>the<text:s/>programme<text:s/>achieving<text:s/>its<text:s/>outcomes,<text:s/>ensure<text:s/>synergy<text:s/>between<text:s/>components<text:s/>of<text:s/>the<text:s/>programmes,<text:s/>avoid<text:s/>duplication<text:s/>and<text:s/>address<text:s/>any<text:s/>arising<text:s/>issues.<text:s/></text:span><text:span text:style-name="T948_5">The<text:s/>programme<text:s/>management<text:s/>board<text:s/>will<text:s/>be<text:s/>chaired<text:s/>by<text:s/>the<text:s/>CSA<text:s/>Science<text:s/>Cell<text:s/>team<text:s/>leader<text:s/>(SRO<text:s/>for<text:s/>the<text:s/>programme).<text:s/>The<text:s/>board<text:s/>will<text:s/>include<text:s/>representatives<text:s/>from<text:s/>each<text:s/>of<text:s/>the<text:s/>FCDO<text:s/>teams<text:s/>that<text:s/>hosts<text:s/>a<text:s/>SECE<text:s/>role<text:s/>as<text:s/>well<text:s/>as<text:s/>representatives<text:s/>from<text:s/>organisations<text:s/>with<text:s/>whom<text:s/>SECE<text:s/>has<text:s/>an<text:s/>MoU<text:s/>or<text:s/>service-level<text:s/>agreement,<text:s/>the<text:s/>key<text:s/></text:span><text:span text:style-name="T948_6">leads/<text:s/>sub-partners<text:s/></text:span><text:span text:style-name="T948_7">of<text:s/>the<text:s/>multi-hazard<text:s/>research<text:s/>network.<text:s/>Meetings<text:s/>of<text:s/>this<text:s/>group<text:s/>will<text:s/>be<text:s/>held<text:s/>quarterly.</text:span></text:p>
              </text:list-item>
              <text:list-item>
                <text:p text:style-name="P949"><text:span text:style-name="T949_1">Quality<text:s/>Assurance<text:s/>Mechanism</text:span><text:span text:style-name="T949_2">:<text:s/>SECE<text:s/>will<text:s/>use<text:s/>the<text:s/>existing<text:s/>governance<text:s/>structures<text:s/>within<text:s/>RED<text:s/>and<text:s/>FCDO.<text:s/>Annual<text:s/>reviews<text:s/>and<text:s/>examples<text:s/>of<text:s/>products<text:s/>delivered<text:s/>by<text:s/>SECE<text:s/>will<text:s/>be<text:s/>signed<text:s/>off<text:s/>by<text:s/>Deputy<text:s/>CSA<text:s/>and<text:s/>reviewed<text:s/>by<text:s/>the<text:s/>Coordination<text:s/>Board.<text:s/>If<text:s/>a<text:s/>Science<text:s/>Advisory<text:s/>Committee<text:s/>(SAC)<text:s/>is<text:s/>established<text:s/>during<text:s/>the<text:s/>term<text:s/>of<text:s/>the<text:s/>programme,<text:s/>this<text:s/>will<text:s/>be<text:s/>used<text:s/>as<text:s/>the<text:s/>mechanisms<text:s/>for<text:s/>discussing<text:s/>challenging<text:s/>technical<text:s/>issues<text:s/>and<text:s/>quality<text:s/>assurance<text:s/>as<text:s/>required.<text:s/>This<text:s/>programme<text:s/>falls<text:s/>within<text:s/>RED’s<text:s/>portfolio<text:s/>of<text:s/>programmes<text:s/>which<text:s/>is<text:s/>overseen<text:s/>by<text:s/>t</text:span><text:span text:style-name="T949_3">he<text:s/>Research<text:s/>Advisory<text:s/>Group.</text:span></text:p>
              </text:list-item>
            </text:list>
          </text:list-item>
        </text:list>
        <text:p text:style-name="P950"/>
        <text:list text:style-name="LS2" xml:id="list301" text:continue-list="list1">
          <text:list-item>
            <text:p text:style-name="P951"><text:span text:style-name="T951_1">The<text:s/>FCDO<text:s/>programme<text:s/>team<text:s/>will<text:s/>conduct<text:s/>Annual<text:s/>Reviews<text:s/></text:span><text:span text:style-name="T951_2">and<text:s/>a<text:s/>mid-point<text:s/>review<text:s/></text:span><text:span text:style-name="T951_3">of<text:s/>the<text:s/>programme,<text:s/>to<text:s/>ensure<text:s/>strong<text:s/>reporting<text:s/>across<text:s/>the<text:s/></text:span><text:span text:style-name="T951_4">programme<text:s/>as<text:s/>a<text:s/>whole</text:span><text:span text:style-name="T951_5">.<text:s/>Within<text:s/>three<text:s/>months<text:s/>of<text:s/>the<text:s/>end<text:s/>of<text:s/>the<text:s/>programme,<text:s/>the<text:s/>team<text:s/>will<text:s/>conduct<text:s/>a<text:s/>Programme<text:s/>Completion<text:s/>Review,<text:s/>in<text:s/>line<text:s/>with<text:s/></text:span><text:span text:style-name="T951_6">PrOF</text:span><text:span text:style-name="T951_7"><text:s/>rules.</text:span><text:span text:style-name="T951_8"><text:s/>These<text:s/>reviews<text:s/>will<text:s/>be<text:s/>presented<text:s/>to<text:s/>all<text:s/>three<text:s/>boards<text:s/>above,<text:s/>all<text:s/>of<text:s/>whom<text:s/>may<text:s/>raise<text:s/>concerns<text:s/>around<text:s/>performance<text:s/>with<text:s/>the<text:s/>programme<text:s/>team.<text:s/>The<text:s/>reviews<text:s/>will<text:s/>be<text:s/>expected<text:s/>to<text:s/>highlight<text:s/>current<text:s/>gaps<text:s/>in<text:s/>capability<text:s/>and<text:s/>suggest<text:s/>which<text:s/>delivery<text:s/>mechanisms<text:s/>might<text:s/>be<text:s/>best<text:s/>placed<text:s/>to<text:s/>fill<text:s/>the<text:s/>identified<text:s/>gaps.<text:s/>Suggestions<text:s/>for<text:s/>new<text:s/></text:span><text:span text:style-name="T951_9">MoUs</text:span><text:span text:style-name="T951_10"><text:s/>or<text:s/>expansion<text:s/>of<text:s/>other<text:s/>delivery<text:s/>mechanisms<text:s/>will<text:s/>be<text:s/>presented<text:s/>to<text:s/>the<text:s/>Coordination<text:s/>Board,<text:s/>who<text:s/>can<text:s/>approve,<text:s/>defer<text:s/>or<text:s/>deny<text:s/>the<text:s/>request.</text:span></text:p>
          </text:list-item>
        </text:list>
        <text:p text:style-name="P952"/>
        <text:list text:style-name="LS2" xml:id="list302" text:continue-list="list1">
          <text:list-item>
            <text:p text:style-name="P953"><text:span text:style-name="T953_1">As<text:s/>well<text:s/>as<text:s/>Annual<text:s/>Reviews,<text:s/>mid-point<text:s/>review<text:s/>and<text:s/>final<text:s/>review<text:s/>of<text:s/>the<text:s/>whole<text:s/>programme,<text:s/>the<text:s/>different<text:s/>delivery<text:s/>mechanisms<text:s/>(supported<text:s/>by<text:s/>the<text:s/>programme<text:s/>managers)<text:s/>will<text:s/>be<text:s/>expected<text:s/>to<text:s/>monitor<text:s/>various<text:s/>metrics<text:s/>and<text:s/>report<text:s/>them<text:s/>to<text:s/>programme<text:s/>management<text:s/>board<text:s/>(at<text:s/>a<text:s/>minimum<text:s/>they<text:s/>may<text:s/>be<text:s/>expected<text:s/>to<text:s/>produce<text:s/>routine<text:s/>narrative<text:s/>reporting,<text:s/>financial<text:s/>reporting,<text:s/>and<text:s/>user<text:s/>feedback).<text:s/>More<text:s/>information<text:s/>on<text:s/>monitoring<text:s/>and<text:s/>evaluation<text:s/>is<text:s/>presented<text:s/>later<text:s/>in<text:s/>this<text:s/>management<text:s/>case.</text:span></text:p>
          </text:list-item>
        </text:list>
        <text:p text:style-name="P954"/>
        <text:list text:style-name="LS2" xml:id="list303" text:continue-list="list1">
          <text:list-item>
            <text:p text:style-name="P955"><text:span text:style-name="T955_1">Where<text:s/>there<text:s/>is<text:s/>the<text:s/>need<text:s/>for<text:s/>rapid<text:s/>approval<text:s/>of<text:s/>use<text:s/>of<text:s/>the<text:s/>scale-up<text:s/>and<text:s/>pivot<text:s/>funding<text:s/>function,<text:s/>this<text:s/>request<text:s/>will<text:s/>be<text:s/>sent<text:s/>to<text:s/>the<text:s/>SRO<text:s/>and<text:s/></text:span><text:span text:style-name="T955_2">dCSA</text:span><text:span text:style-name="T955_3"><text:s/>for<text:s/>approval<text:s/>(the<text:s/>SRO<text:s/>and<text:s/></text:span><text:span text:style-name="T955_4">dCSA</text:span><text:span text:style-name="T955_5"><text:s/>may<text:s/>consult<text:s/>with<text:s/>members<text:s/>of<text:s/>the<text:s/>programme<text:s/>management<text:s/>board<text:s/>and<text:s/>coordination<text:s/>board<text:s/>respectively,<text:s/>if<text:s/>they<text:s/>deemed<text:s/>appropriate<text:s/>and<text:s/>necessary).<text:s/>Decisions<text:s/>to<text:s/>use<text:s/>this<text:s/>function<text:s/>will<text:s/>be<text:s/>logged<text:s/>by<text:s/>the<text:s/>G7<text:s/></text:span><text:span text:style-name="T955_6">Research<text:s/>Programme<text:s/>Manage</text:span><text:span text:style-name="T955_7">r<text:s/></text:span><text:span text:style-name="T955_8">and<text:s/>proof<text:s/>of<text:s/>approval<text:s/>kept<text:s/>for<text:s/>any<text:s/>later<text:s/>audit.</text:span></text:p>
          </text:list-item>
        </text:list>
        <text:p text:style-name="P956"/>
        <text:list text:style-name="LS2" xml:id="list304" text:continue-list="list1">
          <text:list-item>
            <text:p text:style-name="P957"><text:span text:style-name="T957_1">Where<text:s/>an<text:s/>organisation<text:s/>has<text:s/>an<text:s/>MoU<text:s/>relationship<text:s/>through<text:s/>the<text:s/>SECE<text:s/>programme<text:s/>and<text:s/>is<text:s/>interested<text:s/>in<text:s/>aligning<text:s/>with,<text:s/>or<text:s/>joining,<text:s/>the<text:s/>partner-delivered<text:s/>multi-hazard<text:s/>research<text:s/>network,<text:s/>the<text:s/>G7<text:s/></text:span><text:span text:style-name="T957_2">Research<text:s/>Programme<text:s/>Manage</text:span><text:span text:style-name="T957_3">r<text:s/></text:span><text:span text:style-name="T957_4">will<text:s/>facilitate<text:s/>discussions<text:s/>between<text:s/>the<text:s/>lead<text:s/>partner<text:s/>of<text:s/>the<text:s/>multi-hazard<text:s/>research<text:s/>network<text:s/>and<text:s/>a<text:s/>representative<text:s/>from<text:s/>the<text:s/>organisation<text:s/>wishing<text:s/>to<text:s/>align/join.<text:s/>If<text:s/>an<text:s/>agreement<text:s/>is<text:s/>reached<text:s/>that<text:s/>this<text:s/>would<text:s/>be<text:s/>beneficial<text:s/>to<text:s/>both<text:s/>parties,<text:s/>they<text:s/>may<text:s/>present<text:s/>the<text:s/>rationale<text:s/>to<text:s/>the<text:s/>coordination<text:s/>board,<text:s/>who<text:s/>can<text:s/>approve,<text:s/>defer<text:s/>or<text:s/>deny<text:s/>the<text:s/>request.</text:span></text:p>
          </text:list-item>
        </text:list>
        <text:h text:style-name="P958" text:outline-level="1"><text:span text:style-name="T958_1">Risk</text:span></text:h>
        <text:list text:style-name="LS2" xml:id="list305" text:continue-list="list1">
          <text:list-item>
            <text:p text:style-name="P959"><text:span text:style-name="T959_1">Recognising<text:s/>this<text:s/>programme<text:s/></text:span><text:span text:style-name="T959_2">is<text:s/>building<text:s/>capabilities<text:s/></text:span><text:span text:style-name="T959_3">a<text:s/>novel<text:s/>area<text:s/>for<text:s/>the<text:s/>FCDO<text:s/>where<text:s/>there<text:s/>is<text:s/>m</text:span><text:span text:style-name="T959_4">odest</text:span><text:span text:style-name="T959_5"><text:s/>evidence<text:s/>(</text:span><text:span text:style-name="T959_6">see<text:s/>strategic<text:s/>case)</text:span><text:span text:style-name="T959_7">,<text:s/>this<text:s/>programme’s<text:s/></text:span><text:span text:style-name="T959_8">overall<text:s/></text:span><text:span text:style-name="T959_9">risk<text:s/>appetite<text:s/>is<text:s/></text:span><text:span text:style-name="T959_10">moderate</text:span><text:span text:style-name="T959_11">.</text:span><text:span text:style-name="T959_12"><text:s/></text:span><text:span text:style-name="T959_13">In<text:s/>order<text:s/>to</text:span><text:span text:style-name="T959_14"><text:s/>respond<text:s/>to<text:s/>rapidly<text:s/>arising<text:s/>crises,<text:s/>emergencies<text:s/>and<text:s/>emerging<text:s/>priorities<text:s/>the<text:s/>programme’s<text:s/>risk<text:s/>appetite<text:s/>is<text:s/></text:span><text:span text:style-name="T959_15">receptive<text:s/>(major)</text:span><text:span text:style-name="T959_16"><text:s/>on<text:s/>strategic/context<text:s/>and<text:s/>delivery<text:s/>risks,<text:s/></text:span><text:span text:style-name="T959_17">moderate</text:span><text:span text:style-name="T959_18"><text:s/>for<text:s/>all<text:s/>other<text:s/>risk<text:s/>categories.<text:s/></text:span><text:span text:style-name="T959_19">This<text:s/>is<text:s/>balanced<text:s/>with<text:s/>a<text:s/>smaller<text:s/>spend<text:s/>during<text:s/>the<text:s/>inception<text:s/>phase<text:s/>to<text:s/>test<text:s/>and<text:s/>an<text:s/></text:span><text:span text:style-name="T959_20">adaptive</text:span><text:span text:style-name="T959_21"><text:s/>programme<text:s/>design.<text:s/>The<text:s/>risk<text:s/>appetite<text:s/>will<text:s/>be<text:s/>reviewed<text:s/>at<text:s/>the<text:s/>end<text:s/>of<text:s/>the<text:s/>inception<text:s/>phase.</text:span></text:p>
          </text:list-item>
        </text:list>
        <text:p text:style-name="P960"/>
        <text:list text:style-name="LS2" xml:id="list306" text:continue-list="list1">
          <text:list-item>
            <text:p text:style-name="P961"><text:span text:style-name="T961_1">The<text:s/>programme<text:s/>design<text:s/>has<text:s/>removed<text:s/>unnecessary<text:s/>complexity<text:s/>from<text:s/>the<text:s/>programme<text:s/>(for<text:s/>example,<text:s/>the<text:s/>procurement<text:s/>of<text:s/>multiple<text:s/>services<text:s/>aligned<text:s/>to<text:s/>each<text:s/>risk<text:s/>group<text:s/>was<text:s/>rejected<text:s/>as<text:s/>a<text:s/>proposal<text:s/>during<text:s/>the<text:s/>business<text:s/>case<text:s/>process).<text:s/>The<text:s/>number<text:s/>of<text:s/>programme-funded<text:s/>staff<text:s/>is<text:s/>deemed<text:s/>appropriate<text:s/>and<text:s/>sufficient<text:s/>for<text:s/>managing<text:s/>this<text:s/>programme.</text:span></text:p>
          </text:list-item>
        </text:list>
        <text:h text:style-name="P962" text:outline-level="1"><text:span text:style-name="T962_1">Risk<text:s/>register</text:span></text:h>
        <text:list text:style-name="LS2" xml:id="list307" text:continue-list="list1">
          <text:list-item>
            <text:p text:style-name="P963"><text:span text:style-name="T963_1">The<text:s/>risk<text:s/>register<text:s/>will<text:s/>serve<text:s/>as<text:s/>a<text:s/>tool<text:s/>for<text:s/>the<text:s/>active<text:s/>management<text:s/>of<text:s/>programme<text:s/>risks<text:s/>throughout<text:s/>the<text:s/>life<text:s/>of<text:s/>the<text:s/>programme.<text:s text:c="2"/>Based<text:s/>on<text:s/>the<text:s/>analysis<text:s/>below,<text:s/>the<text:s/>overall<text:s/>net<text:s/>‘at<text:s/>approval’<text:s/>risk<text:s/>level<text:s/>for<text:s/>the<text:s/>programme<text:s/>is<text:s/>Moderate.<text:s text:c="2"/>The<text:s/>main<text:s/>identified<text:s/>risks<text:s/>and<text:s/>mitigating<text:s/>actions<text:s/>are</text:span><text:span text:style-name="T963_2"><text:s/>set<text:s/>out<text:s/>in<text:s/>Table<text:s/></text:span><text:span text:style-name="T963_3">9</text:span><text:span text:style-name="T963_4">,<text:s/>below.</text:span></text:p>
          </text:list-item>
        </text:list>
      </text:section>
      <text:section text:style-name="S7" text:name="S7">
        <text:p text:style-name="P964"><text:span text:style-name="T964_1">Ta</text:span><text:span text:style-name="T964_2">ble</text:span><text:span text:style-name="T964_3"><text:s/></text:span><text:span text:style-name="T964_4">9</text:span><text:span text:style-name="T964_5">.<text:s/>Ide</text:span></text:p>
      </text:section>
      <text:section text:style-name="S8" text:name="S8">
        <text:p text:style-name="P965"><text:span text:style-name="T965_1">ntified</text:span><text:span text:style-name="T965_2"><text:s/>risks</text:span><text:span text:style-name="T965_3"><text:s/>and<text:s/>proposed<text:s/>mitigating<text:s/>measures</text:span><text:span text:style-name="T965_4"><text:s/>for<text:s/>SECE</text:span></text:p>
        <table:table table:style-name="Table16">
          <table:table-column table:style-name="Column50"/>
          <table:table-column table:style-name="Column51"/>
          <table:table-column table:style-name="Column52"/>
          <table:table-column table:style-name="Column53"/>
          <table:table-column table:style-name="Column54"/>
          <table:table-row table:style-name="Row82">
            <table:table-cell table:style-name="Cell300">
              <text:p text:style-name="P966"><text:span text:style-name="T966_1">Risk</text:span></text:p>
            </table:table-cell>
            <table:table-cell table:style-name="Cell301">
              <text:p text:style-name="P967"><text:span text:style-name="T967_1">Likelihood</text:span></text:p>
            </table:table-cell>
            <table:table-cell table:style-name="Cell302">
              <text:p text:style-name="P968"><text:span text:style-name="T968_1">Risk</text:span><text:span text:style-name="T968_2"><text:s/></text:span><text:span text:style-name="T968_3">level<text:s/></text:span><text:span text:style-name="T968_4">(</text:span><text:span text:style-name="T968_5">pre-mitigation)</text:span></text:p>
            </table:table-cell>
            <table:table-cell table:style-name="Cell303">
              <text:p text:style-name="P969"><text:span text:style-name="T969_1">Mitigating<text:s/>measures</text:span></text:p>
            </table:table-cell>
            <table:table-cell table:style-name="Cell304">
              <text:p text:style-name="P970"><text:span text:style-name="T970_1">Residual<text:s/>risk</text:span><text:span text:style-name="T970_2"><text:s/></text:span><text:span text:style-name="T970_3">level<text:s/></text:span><text:span text:style-name="T970_4">(post-mitigation)</text:span></text:p>
            </table:table-cell>
          </table:table-row>
          <table:table-row table:style-name="Row83">
            <table:table-cell table:style-name="Cell305" table:number-columns-spanned="5">
              <text:p text:style-name="P971"><text:span text:style-name="T971_1">External<text:s/>Context<text:s/>risk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84">
            <table:table-cell table:style-name="Cell306">
              <text:p text:style-name="P972"><text:span text:style-name="T972_1">Concurrent<text:s/>crises</text:span><text:span text:style-name="T972_2">.</text:span></text:p>
            </table:table-cell>
            <table:table-cell table:style-name="Cell307">
              <text:p text:style-name="P973"><text:span text:style-name="T973_1">Highly<text:s/>likely</text:span></text:p>
            </table:table-cell>
            <table:table-cell table:style-name="Cell308">
              <text:p text:style-name="P974"/>
            </table:table-cell>
            <table:table-cell table:style-name="Cell309">
              <text:p text:style-name="P975"><text:span text:style-name="T975_1">Programme<text:s/>Management<text:s/>Board<text:s/>will<text:s/>set<text:s/>prioritisation<text:s/>process<text:s/>for<text:s/>concurrent<text:s/>crises,<text:s/>G7</text:span><text:span text:style-name="T975_2"><text:s/>Research<text:s/>Technical<text:s/>Lead</text:span><text:span text:style-name="T975_3"><text:s/>will<text:s/>triage<text:s/>appropriately<text:s/>to<text:s/>manage<text:s/>request<text:s/>efficiently.</text:span></text:p>
            </table:table-cell>
            <table:table-cell table:style-name="Cell310">
              <text:p text:style-name="P976"/>
            </table:table-cell>
          </table:table-row>
          <table:table-row table:style-name="Row85">
            <table:table-cell table:style-name="Cell311">
              <text:p text:style-name="P977"><text:span text:style-name="T977_1">Lack<text:s/>of<text:s/>acceptance<text:s/>of<text:s/>programme</text:span><text:span text:style-name="T977_2">.</text:span></text:p>
            </table:table-cell>
            <table:table-cell table:style-name="Cell312">
              <text:p text:style-name="P978"><text:span text:style-name="T978_1">Possible</text:span></text:p>
            </table:table-cell>
            <table:table-cell table:style-name="Cell313">
              <text:p text:style-name="P979"/>
            </table:table-cell>
            <table:table-cell table:style-name="Cell314">
              <text:p text:style-name="P980"><text:span text:style-name="T980_1">Engagement<text:s/>activities<text:s/>in<text:s/>launch<text:s/>phase<text:s/>of<text:s/>the<text:s/>programme,<text:s/>community<text:s/>accountability,<text:s/>culturally<text:s/>sensitive<text:s/>programme<text:s/>approach</text:span></text:p>
            </table:table-cell>
            <table:table-cell table:style-name="Cell315">
              <text:p text:style-name="P981"/>
            </table:table-cell>
          </table:table-row>
          <table:table-row table:style-name="Row86">
            <table:table-cell table:style-name="Cell316">
              <text:p text:style-name="P982"><text:span text:style-name="T982_1">Overall<text:s/>strategic<text:s/>change<text:s/>of<text:s/>direction<text:s/>for<text:s/>the<text:s/>FCDO/HMG,<text:s/>reducing<text:s/>funding<text:s/>for<text:s/>programmes<text:s/>such<text:s/>as<text:s/>SECE.</text:span></text:p>
            </table:table-cell>
            <table:table-cell table:style-name="Cell317">
              <text:p text:style-name="P983"><text:span text:style-name="T983_1">Possible</text:span></text:p>
            </table:table-cell>
            <table:table-cell table:style-name="Cell318">
              <text:p text:style-name="P984"/>
            </table:table-cell>
            <table:table-cell table:style-name="Cell319">
              <text:p text:style-name="P985"><text:span text:style-name="T985_1">Break<text:s/>clauses<text:s/>will<text:s/>be<text:s/>included<text:s/>in<text:s/>all<text:s/>delivery<text:s/>mechanisms</text:span><text:span text:style-name="T985_2"><text:s/>to<text:s/>ensure<text:s/>exit<text:s/>is<text:s/>possible<text:s/>if<text:s/>overall<text:s/>strategic<text:s/>direction<text:s/>changes.</text:span><text:span text:style-name="T985_3"><text:s/>However,<text:s/></text:span><text:span text:style-name="T985_4">ending<text:s/>the<text:s/>services<text:s/>provided<text:s/>by<text:s/>the<text:s/>programme<text:s/>could<text:s/>leave<text:s/>a<text:s/>gap<text:s/>in<text:s/>the<text:s/>FCDO’s<text:s/>capabilities<text:s/>and<text:s/>reduce<text:s/>the<text:s/>overall<text:s/>effectiveness<text:s/>of<text:s/>both<text:s/>the<text:s/>programme<text:s/>and<text:s/>the<text:s/>FCDO’s<text:s/>emergency<text:s/>response.</text:span></text:p>
            </table:table-cell>
            <table:table-cell table:style-name="Cell320">
              <text:p text:style-name="P986"/>
            </table:table-cell>
          </table:table-row>
          <table:table-row table:style-name="Row87">
            <table:table-cell table:style-name="Cell321" table:number-columns-spanned="5">
              <text:p text:style-name="P987"><text:span text:style-name="T987_1">Delivery<text:s/>risk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88">
            <table:table-cell table:style-name="Cell322">
              <text:p text:style-name="P988"><text:span text:style-name="T988_1">Complex<text:s/>programme<text:s/>and<text:s/>management<text:s/>structure,<text:s/>with<text:s/>SECE<text:s/>working<text:s/>across<text:s/></text:span><text:span text:style-name="T988_2">a<text:s/>number<text:s/>of</text:span><text:span text:style-name="T988_3"><text:s/>teams<text:s/>in<text:s/>RED<text:s/>and<text:s/>across<text:s/>HMG</text:span><text:span text:style-name="T988_4">.</text:span></text:p>
            </table:table-cell>
            <table:table-cell table:style-name="Cell323">
              <text:p text:style-name="P989"><text:span text:style-name="T989_1">Likely</text:span></text:p>
            </table:table-cell>
            <table:table-cell table:style-name="Cell324">
              <text:p text:style-name="P990"/>
            </table:table-cell>
            <table:table-cell table:style-name="Cell325">
              <text:p text:style-name="P991"><text:span text:style-name="T991_1">Governance<text:s/>structure<text:s/>should<text:s/>be<text:s/>enforced<text:s/>by<text:s/>SRO<text:s/>to<text:s/>allow<text:s/>proper<text:s/>programme<text:s/>oversight<text:s/>and<text:s/>cross-team<text:s/>working.</text:span></text:p>
            </table:table-cell>
            <table:table-cell table:style-name="Cell326">
              <text:p text:style-name="P992"/>
            </table:table-cell>
          </table:table-row>
          <table:table-row table:style-name="Row89">
            <table:table-cell table:style-name="Cell327">
              <text:p text:style-name="P993"><text:span text:style-name="T993_1">Duplication<text:s/>of<text:s/>activities<text:s/>between<text:s/>SECE,<text:s/>HRG<text:s/>and<text:s/>CMD<text:s/>leads<text:s/>to<text:s/>poor<text:s/></text:span><text:span text:style-name="T993_2">VfM</text:span><text:span text:style-name="T993_3">.</text:span></text:p>
              <text:p text:style-name="P994"/>
            </table:table-cell>
            <table:table-cell table:style-name="Cell328">
              <text:p text:style-name="P995"><text:span text:style-name="T995_1">Likely</text:span></text:p>
            </table:table-cell>
            <table:table-cell table:style-name="Cell329">
              <text:p text:style-name="P996"/>
            </table:table-cell>
            <table:table-cell table:style-name="Cell330">
              <text:p text:style-name="P997"><text:span text:style-name="T997_1">SECE<text:s/>to<text:s/>work<text:s/>in<text:s/></text:span><text:span text:style-name="T997_2">close<text:s/>partnership<text:s/>with<text:s/>the<text:s/>Humanitarian,<text:s/>Migration<text:s/>&amp;<text:s/>Food<text:s/>Security<text:s/>and<text:s/>Consular<text:s/>&amp;<text:s/>Crisis<text:s/>directorates<text:s/>to<text:s/>ensure<text:s/>that<text:s/>the<text:s/></text:span><text:span text:style-name="T997_3">CoE</text:span><text:span text:style-name="T997_4"><text:s/>builds<text:s/>on<text:s/>the<text:s/>existing<text:s/>mechanisms,<text:s/>plugging<text:s/>gaps,<text:s/>and<text:s/>avoid<text:s/>duplication.</text:span><text:span text:style-name="T997_5"><text:s/>Advisory<text:s/>Board<text:s/>meetings<text:s/>should<text:s/>focus<text:s/>on<text:s/></text:span><text:span text:style-name="T997_6">reducing<text:s/>duplication<text:s/>across<text:s/>teams.</text:span></text:p>
            </table:table-cell>
            <table:table-cell table:style-name="Cell331">
              <text:p text:style-name="P998"/>
            </table:table-cell>
          </table:table-row>
          <table:table-row table:style-name="Row90">
            <table:table-cell table:style-name="Cell332">
              <text:p text:style-name="P999"><text:span text:style-name="T999_1">Risk<text:s/>of<text:s/>hazards<text:s/>occurring<text:s/>before<text:s/>all<text:s/>delivery<text:s/>elements<text:s/>are<text:s/>formalised<text:s/>and<text:s/>fully<text:s/>operational<text:s/>means<text:s/>SECE<text:s/>is<text:s/>unable<text:s/>to<text:s/>respond<text:s/>to<text:s/>all<text:s/>crises.<text:s/></text:span></text:p>
            </table:table-cell>
            <table:table-cell table:style-name="Cell333">
              <text:p text:style-name="P1000"><text:span text:style-name="T1000_1">Possible</text:span></text:p>
            </table:table-cell>
            <table:table-cell table:style-name="Cell334">
              <text:p text:style-name="P1001"/>
            </table:table-cell>
            <table:table-cell table:style-name="Cell335">
              <text:p text:style-name="P1002"><text:span text:style-name="T1002_1">Programme<text:s/>timeline<text:s/>sets<text:s/>out<text:s/>realistic<text:s/>timeline<text:s/>for<text:s/>on-boarding<text:s/>additional<text:s/>capability,<text:s/>including<text:s/>that<text:s/>an<text:s/></text:span><text:span text:style-name="T1002_2">Inception<text:s/>phase<text:s/></text:span><text:span text:style-name="T1002_3">is<text:s/>needed</text:span><text:span text:style-name="T1002_4"><text:s/></text:span><text:span text:style-name="T1002_5">to<text:s/>allow<text:s/>time<text:s/>for<text:s/></text:span><text:span text:style-name="T1002_6">more<text:s/>complex<text:s/>elements<text:s/>(</text:span><text:span text:style-name="T1002_7">multi-hazard<text:s/>research<text:s/>network</text:span><text:span text:style-name="T1002_8">)<text:s/>to<text:s/>be<text:s/>established.</text:span><text:span text:style-name="T1002_9"><text:s/></text:span></text:p>
            </table:table-cell>
            <table:table-cell table:style-name="Cell336">
              <text:p text:style-name="P1003"/>
            </table:table-cell>
          </table:table-row>
          <table:table-row table:style-name="Row91">
            <table:table-cell table:style-name="Cell337">
              <text:p text:style-name="P1004"><text:span text:style-name="T1004_1">Risk<text:s/>of<text:s/>lack<text:s/>of<text:s/>uptake<text:s/>of<text:s/>research,<text:s/>evidence<text:s/>or<text:s/>other<text:s/>outputs<text:s/>due<text:s/>to<text:s/>lack<text:s/>of<text:s/>capacity<text:s/>within<text:s/>the<text:s/>FCDO<text:s/>and/<text:s/>or<text:s/>acceptance<text:s/>of<text:s/>the<text:s/>role<text:s/>of<text:s/>expertise<text:s/>and<text:s/>evidence<text:s/>as<text:s/>central<text:s/>to<text:s/>decision<text:s/>making.</text:span></text:p>
            </table:table-cell>
            <table:table-cell table:style-name="Cell338">
              <text:p text:style-name="P1005"><text:span text:style-name="T1005_1">Likely</text:span></text:p>
            </table:table-cell>
            <table:table-cell table:style-name="Cell339">
              <text:p text:style-name="P1006"/>
            </table:table-cell>
            <table:table-cell table:style-name="Cell340">
              <text:p text:style-name="P1007"><text:span text:style-name="T1007_1">Strong<text:s/>r</text:span><text:span text:style-name="T1007_2">elationship<text:s/>management<text:s/>between<text:s/>programme-funded<text:s/>roles<text:s/>and<text:s/>FCDO<text:s/>internal<text:s/>‘customers’</text:span><text:span text:style-name="T1007_3"><text:s/>to<text:s/>ensure<text:s/>buy-in</text:span><text:span text:style-name="T1007_4">.</text:span></text:p>
            </table:table-cell>
            <table:table-cell table:style-name="Cell341">
              <text:p text:style-name="P1008"/>
            </table:table-cell>
          </table:table-row>
          <table:table-row table:style-name="Row92">
            <table:table-cell table:style-name="Cell342">
              <text:p text:style-name="P1009"><text:span text:style-name="T1009_1">Competitive<text:s/>grant<text:s/>process<text:s/>for<text:s/>the<text:s/></text:span><text:span text:style-name="T1009_2">multi-hazard<text:s/>research<text:s/>network</text:span><text:span text:style-name="T1009_3"><text:s/>receives<text:s/>weak<text:s/>proposals<text:s/>that<text:s/>are<text:s/>unable<text:s/>to<text:s/>deliver.</text:span></text:p>
            </table:table-cell>
            <table:table-cell table:style-name="Cell343">
              <text:p text:style-name="P1010"><text:span text:style-name="T1010_1">Possible</text:span></text:p>
            </table:table-cell>
            <table:table-cell table:style-name="Cell344">
              <text:p text:style-name="P1011"/>
            </table:table-cell>
            <table:table-cell table:style-name="Cell345">
              <text:p text:style-name="P1012"><text:span text:style-name="T1012_1">Very<text:s/>High<text:s/>or<text:s/>High<text:s/>interest<text:s/>reported<text:s/>from<text:s/>over<text:s/>8</text:span><text:span text:style-name="T1012_2">3%</text:span><text:span text:style-name="T1012_3"><text:s/>actors<text:s/>during<text:s/></text:span><text:span text:style-name="T1012_4">early<text:s/>market</text:span><text:span text:style-name="T1012_5"><text:s/>engagement<text:s/></text:span><text:span text:style-name="T1012_6">survey<text:s/></text:span><text:span text:style-name="T1012_7">for<text:s/>Business<text:s/>Case<text:s/>development.<text:s/></text:span></text:p>
              <text:p text:style-name="P1013"><text:span text:style-name="T1013_1">Will<text:s/>be<text:s/>further<text:s/>mitigated<text:s/>through<text:s/>further<text:s/>open<text:s/>market<text:s/>engagement<text:s/>ahead<text:s/>of<text:s/>launch<text:s/>of<text:s/>the<text:s/>full<text:s/>competition<text:s/>including<text:s/>for<text:s/>feedback<text:s/>on<text:s/>Statement<text:s/>of<text:s/>Need.<text:s/>Will<text:s/>use<text:s/></text:span><text:span text:style-name="T1013_2">two</text:span><text:span text:style-name="T1013_3"><text:s/>stage<text:s/>Call<text:s/>for<text:s/>Proposals,<text:s/>with<text:s/>further<text:s/>engagement<text:s/>event<text:s/>to<text:s/>answer<text:s/>questions.</text:span></text:p>
            </table:table-cell>
            <table:table-cell table:style-name="Cell346">
              <text:p text:style-name="P1014"/>
            </table:table-cell>
          </table:table-row>
          <table:table-row table:style-name="Row93">
            <table:table-cell table:style-name="Cell347">
              <text:p text:style-name="P1015"><text:span text:style-name="T1015_1">Multi-hazard<text:s/>research<text:s/>network</text:span><text:span text:style-name="T1015_2"><text:s/>lead<text:s/>partner<text:s/>is<text:s/>unable<text:s/>to<text:s/>deliver<text:s/>/<text:s/>manage<text:s/>consortia<text:s/>to<text:s/>deliver<text:s/>at<text:s/>pace<text:s/>required.</text:span></text:p>
            </table:table-cell>
            <table:table-cell table:style-name="Cell348">
              <text:p text:style-name="P1016"><text:span text:style-name="T1016_1">Possible</text:span></text:p>
            </table:table-cell>
            <table:table-cell table:style-name="Cell349">
              <text:p text:style-name="P1017"/>
            </table:table-cell>
            <table:table-cell table:style-name="Cell350">
              <text:p text:style-name="P1018"><text:span text:style-name="T1018_1">Inclusion<text:s/>of<text:s/>£10m<text:s/>funding<text:s/>from<text:s/>GSH<text:s/>business<text:s/>case<text:s/>would<text:s/>mitigate<text:s/>risk<text:s/>raised<text:s/>in<text:s/>the<text:s/>early<text:s/>market<text:s/>engagement<text:s/>event<text:s/>that<text:s/>budget<text:s/>was<text:s/>too<text:s/>small<text:s/>for<text:s/>scope.<text:s/>Set<text:s/>up<text:s/>key<text:s/>milestones<text:s/>to<text:s/>drive<text:s/>and<text:s/>capture<text:s/>interim<text:s/>progress,<text:s/>and<text:s/>structure<text:s/>to<text:s/>enable<text:s/>an<text:s/>early<text:s/>exit<text:s/>if<text:s/>not<text:s/>proving<text:s/>effective.<text:s/>Milestones<text:s/>include<text:s/>‘establishment<text:s/>of<text:s/>network<text:s/>/<text:s/>network<text:s/>contacts’<text:s/>that<text:s/>could<text:s/>be<text:s/>novated<text:s/>to<text:s/>a<text:s/>new<text:s/>lead<text:s/>or<text:s/>management<text:s/>agent<text:s/>if<text:s/>needed.</text:span></text:p>
            </table:table-cell>
            <table:table-cell table:style-name="Cell351">
              <text:p text:style-name="P1019"/>
            </table:table-cell>
          </table:table-row>
          <table:table-row table:style-name="Row94">
            <table:table-cell table:style-name="Cell352" table:number-columns-spanned="5">
              <text:p text:style-name="P1020"><text:span text:style-name="T1020_1">Operational<text:s/>risk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95">
            <table:table-cell table:style-name="Cell353">
              <text:p text:style-name="P1021"><text:span text:style-name="T1021_1">Limited<text:s/>availability<text:s/>of<text:s/>staff<text:s/>for<text:s/>programme<text:s/>oversight</text:span></text:p>
              <text:p text:style-name="P1022"/>
            </table:table-cell>
            <table:table-cell table:style-name="Cell354">
              <text:p text:style-name="P1023"><text:span text:style-name="T1023_1">High<text:s/>likely</text:span></text:p>
            </table:table-cell>
            <table:table-cell table:style-name="Cell355">
              <text:p text:style-name="P1024"/>
              <text:p text:style-name="P1025"/>
            </table:table-cell>
            <table:table-cell table:style-name="Cell356">
              <text:p text:style-name="P1026"><text:span text:style-name="T1026_1">Create<text:s/>a<text:s/>programme<text:s/>funded<text:s/>post<text:s/>(subject<text:s/>to<text:s/>agreement)<text:s/>to<text:s/>provide<text:s/>programme<text:s/>management</text:span></text:p>
            </table:table-cell>
            <table:table-cell table:style-name="Cell357">
              <text:p text:style-name="P1027"/>
            </table:table-cell>
          </table:table-row>
          <table:table-row table:style-name="Row96">
            <table:table-cell table:style-name="Cell358" table:number-columns-spanned="5">
              <text:p text:style-name="P1028"><text:span text:style-name="T1028_1">Fiduciary<text:s/>risk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97">
            <table:table-cell table:style-name="Cell359">
              <text:p text:style-name="P1029"><text:span text:style-name="T1029_1">As<text:s/>outlined<text:s/>in<text:s/>financial<text:s/>risk<text:s/>table<text:s/>above.<text:s/></text:span><text:span text:style-name="T1029_2"><text:s/></text:span></text:p>
            </table:table-cell>
            <table:table-cell table:style-name="Cell360">
              <text:p text:style-name="P1030"><text:span text:style-name="T1030_1">Possible</text:span></text:p>
            </table:table-cell>
            <table:table-cell table:style-name="Cell361">
              <text:p text:style-name="P1031"/>
            </table:table-cell>
            <table:table-cell table:style-name="Cell362">
              <text:p text:style-name="P1032"><text:span text:style-name="T1032_1">Financial<text:s/>risks<text:s/>managed<text:s/>as<text:s/>set<text:s/>out<text:s/>in<text:s/>financial<text:s/>case.</text:span></text:p>
            </table:table-cell>
            <table:table-cell table:style-name="Cell363">
              <text:p text:style-name="P1033"/>
            </table:table-cell>
          </table:table-row>
          <table:table-row table:style-name="Row98">
            <table:table-cell table:style-name="Cell364" table:number-columns-spanned="5">
              <text:p text:style-name="P1034"><text:span text:style-name="T1034_1">Reputational<text:s/>risk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99">
            <table:table-cell table:style-name="Cell365">
              <text:p text:style-name="P1035"><text:span text:style-name="T1035_1">Reputation<text:s/>with<text:s/>UK<text:s/>public</text:span></text:p>
              <text:p text:style-name="P1036"/>
            </table:table-cell>
            <table:table-cell table:style-name="Cell366">
              <text:p text:style-name="P1037"><text:span text:style-name="T1037_1">Possible</text:span></text:p>
            </table:table-cell>
            <table:table-cell table:style-name="Cell367">
              <text:p text:style-name="P1038"/>
            </table:table-cell>
            <table:table-cell table:style-name="Cell368">
              <text:p text:style-name="P1039"><text:span text:style-name="T1039_1">Communicate<text:s/>positive<text:s/>impact<text:s/>of<text:s/>the<text:s/>programme</text:span><text:span text:style-name="T1039_2">,<text:s/>publishing<text:s/>evidence<text:s/>and<text:s/>advice<text:s/>publicly<text:s/>where<text:s/>appropriate.</text:span></text:p>
            </table:table-cell>
            <table:table-cell table:style-name="Cell369">
              <text:p text:style-name="P1040"/>
            </table:table-cell>
          </table:table-row>
          <table:table-row table:style-name="Row100">
            <table:table-cell table:style-name="Cell370">
              <text:p text:style-name="P1041"><text:span text:style-name="T1041_1">Reputation<text:s/>with<text:s/>beneficiaries<text:s/>/<text:s/>communities</text:span></text:p>
            </table:table-cell>
            <table:table-cell table:style-name="Cell371">
              <text:p text:style-name="P1042"><text:span text:style-name="T1042_1">Possible</text:span></text:p>
            </table:table-cell>
            <table:table-cell table:style-name="Cell372">
              <text:p text:style-name="P1043"/>
            </table:table-cell>
            <table:table-cell table:style-name="Cell373">
              <text:p text:style-name="P1044"><text:span text:style-name="T1044_1">Services</text:span><text:span text:style-name="T1044_2"><text:s/>to<text:s/>consider<text:s/>final<text:s/>user<text:s/>requirements<text:s/>in<text:s/>their<text:s/>design</text:span><text:span text:style-name="T1044_3"><text:s/>where<text:s/>they</text:span><text:span text:style-name="T1044_4"><text:s/>support<text:s/></text:span><text:span text:style-name="T1044_5">local<text:s/></text:span><text:span text:style-name="T1044_6">communities<text:s/>beyond<text:s/>FCDO</text:span><text:span text:style-name="T1044_7">.<text:s/>Evaluations<text:s/>of</text:span><text:span text:style-name="T1044_8"><text:s/>local<text:s/>interventions<text:s/>to<text:s/>ensure<text:s/>principal<text:s/>of<text:s/>‘do<text:s/>no<text:s/>harm’.</text:span></text:p>
            </table:table-cell>
            <table:table-cell table:style-name="Cell374">
              <text:p text:style-name="P1045"/>
            </table:table-cell>
          </table:table-row>
        </table:table>
      </text:section>
      <text:section text:style-name="S9" text:name="S9">
        <text:h text:style-name="P1046" text:outline-level="2"><text:span text:style-name="T1046_1">Ris</text:span><text:span text:style-name="T1046_2">k<text:s/>Management</text:span></text:h>
        <text:list text:style-name="LS2" xml:id="list308" text:continue-list="list1">
          <text:list-item>
            <text:p text:style-name="P1047"><text:span text:style-name="T1047_1">The<text:s/>PRO<text:s/>will<text:s/>monitor<text:s/>risks.<text:s text:c="2"/>They<text:s/>will<text:s/>consider<text:s/>the<text:s/>continued<text:s/>relevance<text:s/>of<text:s/>existing<text:s/>risks,<text:s/>note<text:s/>emerging<text:s/>risks,<text:s/>review<text:s/>the<text:s/>success<text:s/>of<text:s/>mitigating<text:s/>actions<text:s/>and<text:s/>record<text:s/>changes<text:s/>in<text:s/>risk<text:s/>levels.<text:s text:c="2"/>If<text:s/>any<text:s/>risk<text:s/>detailed<text:s/>above<text:s/>increases<text:s/>beyond<text:s/>the<text:s/>programme<text:s/>risk<text:s/>appetite,<text:s/>the<text:s/>PRO<text:s/>will<text:s/>escalate<text:s/>to<text:s/>the<text:s/>SRO<text:s/>and<text:s/>together<text:s/>they<text:s/>will<text:s/>implement<text:s/>controlling<text:s/>actions.<text:s text:c="2"/></text:span></text:p>
          </text:list-item>
        </text:list>
        <text:p text:style-name="P1048"/>
        <text:h text:style-name="P1049" text:outline-level="2"><text:span text:style-name="T1049_1">Exit<text:s/>Strategy</text:span><text:span text:style-name="T1049_2">/Expansion<text:s/>Strategy</text:span></text:h>
        <text:list text:style-name="LS2" xml:id="list309" text:continue-list="list1">
          <text:list-item>
            <text:p text:style-name="P1050"><text:span text:style-name="T1050_1">Each</text:span><text:span text:style-name="T1050_2"><text:s/>mechanism<text:s/>will<text:s/>be<text:s/>evaluated<text:s/>independently</text:span><text:span text:style-name="T1050_3"><text:s/>and<text:s/>may<text:s/>have<text:s/>measures<text:s/>imposed<text:s/>on<text:s/>it<text:s/>independently.<text:s/></text:span><text:span text:style-name="T1050_4">In<text:s/>the<text:s/>event<text:s/>that</text:span><text:span text:style-name="T1050_5"><text:s/></text:span><text:span text:style-name="T1050_6">a<text:s/>mechanism<text:s/>(or<text:s/>the<text:s/>whole<text:s/>programme)</text:span><text:span text:style-name="T1050_7"><text:s/>ceases<text:s/>to<text:s/>represent<text:s/>good<text:s/></text:span><text:span text:style-name="T1050_8">VfM</text:span><text:span text:style-name="T1050_9">,<text:s/>the<text:s/>FCDO<text:s/>will<text:s/>consider<text:s/>the<text:s/>following<text:s/>options:</text:span></text:p>
          </text:list-item>
        </text:list>
        <text:list text:style-name="LS14" xml:id="list310">
          <text:list-item>
            <text:list>
              <text:list-item>
                <text:p text:style-name="P1051"><text:span text:style-name="T1051_1">Introduce<text:s/>Performance<text:s/>Improvement<text:s/>processes<text:s/>to<text:s/>turn<text:s/>around<text:s/>the<text:s/>focus<text:s/>and<text:s/>the<text:s/>expected<text:s/>results</text:span></text:p>
              </text:list-item>
              <text:list-item>
                <text:p text:style-name="P1052"><text:span text:style-name="T1052_1">Re-design<text:s/>the<text:s/>programme<text:s/>to<text:s/>focus<text:s/>on<text:s/>fewer<text:s/>outputs<text:s/>and<text:s/>better<text:s/>results</text:span></text:p>
              </text:list-item>
              <text:list-item>
                <text:p text:style-name="P1053"><text:span text:style-name="T1053_1">Adjust<text:s/>contributions<text:s/>between<text:s/>the<text:s/>mechanisms<text:s/>within<text:s/>the<text:s/>portfolio</text:span></text:p>
              </text:list-item>
              <text:list-item>
                <text:p text:style-name="P1054"><text:span text:style-name="T1054_1">Invoke<text:s/>break<text:s/>clause</text:span><text:span text:style-name="T1054_2">s</text:span><text:span text:style-name="T1054_3"><text:s/>in<text:s/>ser</text:span><text:span text:style-name="T1054_4">vice-level<text:s/></text:span><text:span text:style-name="T1054_5">agreements</text:span><text:span text:style-name="T1054_6"><text:s/>and/or<text:s/>terminate<text:s/>accountable<text:s/>grant</text:span><text:span text:style-name="T1054_7">s</text:span><text:span text:style-name="T1054_8"><text:s/>with<text:s/>three<text:s/>months<text:s/>written<text:s/>notice.</text:span></text:p>
              </text:list-item>
            </text:list>
          </text:list-item>
        </text:list>
        <text:p text:style-name="P1055"/>
        <text:list text:style-name="LS2" xml:id="list314" text:continue-list="list1">
          <text:list-item>
            <text:p text:style-name="P1056"><text:span text:style-name="T1056_1">In<text:s/></text:span><text:span text:style-name="T1056_2">the<text:s/>event<text:s/>that</text:span><text:span text:style-name="T1056_3"><text:s/>evaluation<text:s/>reveals<text:s/>the<text:s/>programme<text:s/>is<text:s/>delivering<text:s/>effectively<text:s/>against<text:s/>its<text:s/>agreed<text:s/>measures,<text:s/>then<text:s/>we<text:s/>would<text:s/>exercise<text:s/>any<text:s/>of<text:s/>the<text:s/>following</text:span><text:span text:style-name="T1056_4">:</text:span></text:p>
          </text:list-item>
        </text:list>
        <text:list text:style-name="LS14" xml:id="list315">
          <text:list-item>
            <text:list>
              <text:list-item>
                <text:p text:style-name="P1057"><text:span text:style-name="T1057_1">A<text:s/>business<text:s/>case<text:s/>addendum<text:s/>will<text:s/>be<text:s/>submitted<text:s/>to<text:s/>Ministers<text:s/>if<text:s/>there<text:s/>is<text:s/>strong<text:s/>evidence<text:s/>to<text:s/>increase<text:s/>the<text:s/>overall<text:s/>programme<text:s/>value<text:s/>above<text:s/>the<text:s/>stated<text:s/>value<text:s/>of<text:s/>£19.9m<text:s/>over<text:s/>3.5<text:s/>years<text:s/>(including<text:s/>any<text:s/>in-year<text:s/>non-ODA<text:s/>allocations).</text:span></text:p>
              </text:list-item>
              <text:list-item>
                <text:p text:style-name="P1058"><text:span text:style-name="T1058_1">An<text:s/>extension<text:s/></text:span><text:span text:style-name="T1058_2">(in<text:s/>time<text:s/>and<text:s/>value)</text:span><text:span text:style-name="T1058_3"><text:s/>will<text:s/>be<text:s/>sought</text:span><text:span text:style-name="T1058_4"><text:s/>if<text:s/>the<text:s/>programme<text:s/>is<text:s/>performing<text:s/>well<text:s/>in<text:s/>line<text:s/>with<text:s/></text:span><text:span text:style-name="T1058_5">PrOF</text:span><text:span text:style-name="T1058_6"><text:s/>rules.<text:s/></text:span></text:p>
              </text:list-item>
              <text:list-item>
                <text:p text:style-name="P1059"><text:span text:style-name="T1059_1">A<text:s/>key<text:s/>goal<text:s/>of<text:s/>the<text:s/>programme<text:s/>is<text:s/>to<text:s/>develop<text:s/>new<text:s/></text:span><text:span text:style-name="T1059_2">develop<text:s/>and<text:s/>test<text:s/></text:span><text:span text:style-name="T1059_3">approaches<text:s/>to<text:s/>monitoring,<text:s/>predicting<text:s/>and<text:s/>analysing<text:s/>hazards<text:s/>that<text:s/></text:span><text:span text:style-name="T1059_4">could<text:s/></text:span><text:span text:style-name="T1059_5">be<text:s/>adopted<text:s/>into<text:s/>routine<text:s/>use.<text:s/></text:span><text:span text:style-name="T1059_6">Each<text:s/>research<text:s/>project<text:s/>will<text:s/>be<text:s/></text:span><text:span text:style-name="T1059_7">expected<text:s/></text:span><text:span text:style-name="T1059_8">to<text:s/></text:span><text:span text:style-name="T1059_9">plan<text:s/>for<text:s/></text:span><text:span text:style-name="T1059_10">how<text:s/>the<text:s/></text:span><text:span text:style-name="T1059_11">approach<text:s/></text:span><text:span text:style-name="T1059_12">being<text:s/></text:span><text:span text:style-name="T1059_13">explored<text:s/></text:span><text:span text:style-name="T1059_14">could<text:s/>be<text:s/>adopted<text:s/>into<text:s/></text:span><text:span text:style-name="T1059_15">routine<text:s/></text:span><text:span text:style-name="T1059_16">use</text:span><text:span text:style-name="T1059_17">.<text:s/>T</text:span><text:span text:style-name="T1059_18">his<text:s/></text:span><text:span text:style-name="T1059_19">could<text:s/></text:span><text:span text:style-name="T1059_20">include<text:s/></text:span><text:span text:style-name="T1059_21">training<text:s/>other<text:s/>expert<text:s/>agencies<text:s/>who<text:s/></text:span><text:span text:style-name="T1059_22">then<text:s/></text:span><text:span text:style-name="T1059_23">adopt<text:s/></text:span><text:span text:style-name="T1059_24">it<text:s/></text:span><text:span text:style-name="T1059_25">or<text:s/></text:span><text:span text:style-name="T1059_26">(if<text:s/>that<text:s/>is<text:s/>not<text:s/>feasible)<text:s/></text:span><text:span text:style-name="T1059_27">transition</text:span><text:span text:style-name="T1059_28">ing<text:s/>the<text:s/>service</text:span><text:span text:style-name="T1059_29"><text:s/>into<text:s/>operational<text:s/>delivery<text:s/></text:span><text:span text:style-name="T1059_30">by<text:s/>one<text:s/>of<text:s/>the<text:s/></text:span><text:span text:style-name="T1059_31">SECE<text:s/>programme<text:s/>partners.<text:s/></text:span><text:span text:style-name="T1059_32">In<text:s/>the<text:s/>latter<text:s/>case,<text:s/></text:span><text:span text:style-name="T1059_33">FCDO<text:s/></text:span><text:span text:style-name="T1059_34">RDEL<text:s/></text:span><text:span text:style-name="T1059_35">funding<text:s/></text:span><text:span text:style-name="T1059_36">would</text:span><text:span text:style-name="T1059_37"><text:s/>be<text:s/></text:span><text:span text:style-name="T1059_38">needed<text:s/>longer</text:span><text:span text:style-name="T1059_39">-</text:span><text:span text:style-name="T1059_40">term<text:s/></text:span><text:span text:style-name="T1059_41">to<text:s/>sustainably<text:s/>fund<text:s/>those<text:s/></text:span><text:span text:style-name="T1059_42">service</text:span><text:span text:style-name="T1059_43">s</text:span><text:span text:style-name="T1059_44">.<text:s/>This<text:s/>could<text:s/>be<text:s/>through<text:s/>future<text:s/>phases<text:s/>of<text:s/>SECE<text:s/>or<text:s/>potentially<text:s/>other<text:s/>FCDO<text:s/>programme</text:span><text:span text:style-name="T1059_45">s</text:span><text:span text:style-name="T1059_46">.</text:span><text:span text:style-name="T1059_47"><text:s/>This<text:s/>would<text:s/>be<text:s/>a<text:s/>key<text:s/>consideration<text:s/>in<text:s/>SECE<text:s/>exit<text:s/>planning<text:s/>–<text:s/>starting<text:s/>18months<text:s/>prior<text:s/>to<text:s/>SECE<text:s/>planned<text:s/>end<text:s/>date</text:span><text:span text:style-name="T1059_48">.</text:span></text:p>
              </text:list-item>
            </text:list>
          </text:list-item>
        </text:list>
        <text:p text:style-name="P1060"/>
        <text:h text:style-name="P1061" text:outline-level="1"><text:span text:style-name="T1061_1">Monitoring<text:s/>and<text:s/>Evaluation</text:span></text:h>
        <text:list text:style-name="LS2" xml:id="list318" text:continue-list="list1">
          <text:list-item>
            <text:p text:style-name="P1062"><text:span text:style-name="T1062_1">Drawing</text:span><text:span text:style-name="T1062_2"><text:s/>on<text:s/>FCDO’s<text:s/>commitment<text:s/>to<text:s/>value<text:s/>for<text:s/>money,<text:s/>and<text:s/>the<text:s/>innovative<text:s/>nature<text:s/>of<text:s/>SECE,<text:s/>the<text:s/>approach<text:s/>will<text:s/>deliberately<text:s/>involve<text:s/>continued<text:s/>testing,<text:s/>learning<text:s/>and<text:s/>experimentation<text:s/>in<text:s/>areas<text:s/>where<text:s/>evidence<text:s/>is<text:s/>limited.<text:s/>Adaptive<text:s/>programming<text:s/>will<text:s/>ensure<text:s/>that<text:s/>SECE<text:s/>remains<text:s/>flexible<text:s/>so<text:s/>that<text:s/>evidence<text:s/>is<text:s/>used<text:s/>to<text:s/>inform<text:s/>practice<text:s/>and<text:s/>to<text:s/>enable<text:s/>change<text:s/>as<text:s/>needed<text:s/>to<text:s/>ensure<text:s/>the<text:s/>best<text:s/>possible<text:s/>outcome<text:s/>and<text:s/>the<text:s/>best<text:s/>value<text:s/>for<text:s/>money,<text:s/>whatever<text:s/>the<text:s/>crisis<text:s/>or<text:s/>emergency.<text:s/>Given<text:s/>the<text:s/>breadth<text:s/>of<text:s/>potential<text:s/>scenarios<text:s/>where<text:s/>SECE<text:s/>support<text:s/>will<text:s/>be<text:s/>relevant,<text:s/>this<text:s/>adaptability<text:s/>is<text:s/>a<text:s/>critical<text:s/>component<text:s/>of<text:s/>the<text:s/>SECE<text:s/>approach.<text:s/>The<text:s/>varied<text:s/>implementation<text:s/>modalities<text:s/>will<text:s/>allow<text:s/>for<text:s/>flexibility<text:s/>and<text:s/>learning<text:s/>to<text:s/>inform<text:s/>adaptive<text:s/>programming.</text:span></text:p>
          </text:list-item>
        </text:list>
        <text:p text:style-name="P1063"/>
        <text:list text:style-name="LS2" xml:id="list319" text:continue-list="list1">
          <text:list-item>
            <text:p text:style-name="P1064"><text:span text:style-name="T1064_1">To<text:s/>support<text:s/>this<text:s/>adaptive<text:s/>approach,<text:s/>we<text:s/>propose<text:s/>a<text:s/>log</text:span><text:span text:style-name="T1064_2"><text:s/></text:span><text:span text:style-name="T1064_3">frame<text:s/></text:span><text:span text:style-name="T1064_4">(</text:span><text:span text:style-name="T1064_5">s</text:span><text:span text:style-name="T1064_6">ee<text:s/></text:span><text:span text:style-name="T1064_7">Annex<text:s/></text:span><text:span text:style-name="T1064_8">7</text:span><text:span text:style-name="T1064_9">)</text:span><text:span text:style-name="T1064_10"><text:s/></text:span><text:span text:style-name="T1064_11">for<text:s/>the<text:s/>inception<text:s/>phase,<text:s/>with<text:s/>the<text:s/></text:span><text:span text:style-name="T1064_12">systems<text:s/>and<text:s/>metrics<text:s/></text:span><text:span text:style-name="T1064_13">for<text:s/>SECE</text:span><text:span text:style-name="T1064_14"><text:s/>to<text:s/>meet</text:span><text:span text:style-name="T1064_15"><text:s/></text:span><text:span text:style-name="T1064_16">outputs<text:s/>and<text:s/>outcomes<text:s/>to<text:s/>be<text:s/>more<text:s/>tightly<text:s/>defined<text:s/>during<text:s/>this<text:s/>phase</text:span><text:span text:style-name="T1064_17">.<text:s/>This<text:s/>reflects<text:s/>the<text:s/>intention<text:s/>to<text:s/>collaborate<text:s/>with<text:s/>partners</text:span><text:span text:style-name="T1064_18"><text:s/></text:span><text:span text:style-name="T1064_19">to<text:s/>ensure<text:s/>a<text:s/>realistic,<text:s/>structured<text:s/>approach</text:span><text:span text:style-name="T1064_20">,<text:s/>and</text:span><text:span text:style-name="T1064_21"><text:s/>the<text:s/></text:span><text:span text:style-name="T1064_22">findings<text:s/>from<text:s/>Early<text:s/>Market<text:s/>Engagement<text:s/></text:span><text:span text:style-name="T1064_23">for<text:s/></text:span><text:span text:style-name="T1064_24">sourcing<text:s/>of<text:s/></text:span><text:span text:style-name="T1064_25">external<text:s/></text:span><text:span text:style-name="T1064_26">expertise</text:span><text:span text:style-name="T1064_27">,<text:s/></text:span><text:span text:style-name="T1064_28">where<text:s/>the<text:s/>operational<text:s/>approach<text:s/>and<text:s/>associated<text:s/>KPIs</text:span><text:span text:style-name="T1064_29"><text:s/></text:span><text:span text:style-name="T1064_30">will<text:s/>be<text:s/></text:span><text:span text:style-name="T1064_31">evaluated<text:s/>from<text:s/></text:span><text:span text:style-name="T1064_32">the<text:s/>proposals<text:s/>of</text:span><text:span text:style-name="T1064_33"><text:s/>potential<text:s/>partners</text:span><text:span text:style-name="T1064_34">.</text:span><text:span text:style-name="T1064_35"><text:s/></text:span><text:span text:style-name="T1064_36">This<text:s/>approach</text:span><text:span text:style-name="T1064_37"><text:s/>also<text:s/>allows<text:s/>FCDO<text:s/>to<text:s/>approach<text:s/></text:span><text:span text:style-name="T1064_38">staffing<text:s/>and<text:s/>partnership<text:s/>arrangements<text:s/>in<text:s/>a<text:s/>flexible<text:s/></text:span><text:span text:style-name="T1064_39">way<text:s/>to<text:s/>suit<text:s/>the<text:s/>needs<text:s/>of<text:s/>FCDO<text:s/></text:span><text:span text:style-name="T1064_40">not<text:s/>only<text:s/></text:span><text:span text:style-name="T1064_41">to<text:s/>be<text:s/>agile<text:s/></text:span><text:span text:style-name="T1064_42">enough<text:s/></text:span><text:span text:style-name="T1064_43">to<text:s/></text:span><text:span text:style-name="T1064_44">support</text:span><text:span text:style-name="T1064_45"><text:s/>crises<text:s/>and<text:s/>emergencies<text:s/>as<text:s/>they<text:s/>arise,<text:s/></text:span><text:span text:style-name="T1064_46">but<text:s/>also<text:s/></text:span><text:span text:style-name="T1064_47">to<text:s/>adapt<text:s/></text:span><text:span text:style-name="T1064_48">SECE</text:span><text:span text:style-name="T1064_49"><text:s/>over<text:s/>time</text:span><text:span text:style-name="T1064_50"><text:s/>to<text:s/></text:span><text:span text:style-name="T1064_51">deliver</text:span><text:span text:style-name="T1064_52"><text:s/>an<text:s/>increasing<text:s/>focus<text:s/>on<text:s/>prevention<text:s/>and<text:s/>preparedness<text:s/>as<text:s/>detailed<text:s/>in<text:s/>the<text:s/></text:span><text:span text:style-name="T1064_53">ToC</text:span><text:span text:style-name="T1064_54">.</text:span></text:p>
          </text:list-item>
        </text:list>
        <text:p text:style-name="P1065"/>
        <text:list text:style-name="LS2" xml:id="list320" text:continue-list="list1">
          <text:list-item>
            <text:p text:style-name="P1066"><text:span text:style-name="T1066_1">I</text:span><text:span text:style-name="T1066_2">n-house<text:s/>programme<text:s/>managers<text:s/>and<text:s/>appointed<text:s/>partner</text:span><text:span text:style-name="T1066_3">s</text:span><text:span text:style-name="T1066_4"><text:s/>will<text:s/>provide<text:s/>annual<text:s/>reports<text:s/>and<text:s/>take<text:s/>part<text:s/>in<text:s/>the<text:s/>mid-point<text:s/>review.<text:s/>All<text:s/>parts<text:s/>of<text:s/>the<text:s/>programme<text:s/>will<text:s/>be<text:s/>expected<text:s/>to<text:s/>monitor<text:s/>and<text:s/>report<text:s/></text:span><text:span text:style-name="T1066_5">for<text:s/>each<text:s/></text:span><text:span text:style-name="T1066_6">crisis<text:s/>evaluation</text:span><text:span text:style-name="T1066_7"><text:s/>reflecting<text:s/>metrics<text:s/>on<text:s/></text:span></text:p>
          </text:list-item>
        </text:list>
        <text:list text:style-name="LS14" xml:id="list321">
          <text:list-item>
            <text:list>
              <text:list-item>
                <text:p text:style-name="P1067"><text:span text:style-name="T1067_1">Impact:<text:s/></text:span><text:span text:style-name="T1067_2">Number<text:s/>of<text:s/>preventable<text:s/>deaths<text:s/>attributa</text:span><text:span text:style-name="T1067_3">ble</text:span><text:span text:style-name="T1067_4"><text:s/></text:span><text:span text:style-name="T1067_5">to<text:s/>the<text:s/>crisis<text:s/>or<text:s/>emergency,<text:s/>prevented<text:s/></text:span><text:span text:style-name="T1067_6">via</text:span><text:span text:style-name="T1067_7"><text:s/></text:span><text:span text:style-name="T1067_8">SECE<text:s/>support</text:span><text:span text:style-name="T1067_9">,<text:s/>with<text:s/>other<text:s/>impact<text:s/>metrics<text:s/>to<text:s/>be<text:s/>defined<text:s/></text:span></text:p>
              </text:list-item>
              <text:list-item>
                <text:p text:style-name="P1068"><text:span text:style-name="T1068_1">Measuring<text:s/>the<text:s/>use<text:s/>of<text:s/>SECE<text:s/>supported<text:s/>evidence<text:s/></text:span><text:span text:style-name="T1068_2">used<text:s/></text:span><text:span text:style-name="T1068_3">to<text:s/>inform<text:s/></text:span><text:span text:style-name="T1068_4">the<text:s/></text:span><text:span text:style-name="T1068_5">crisis<text:s/></text:span><text:span text:style-name="T1068_6">or<text:s/>emergency</text:span></text:p>
              </text:list-item>
              <text:list-item>
                <text:p text:style-name="P1069"><text:span text:style-name="T1069_1">T</text:span><text:span text:style-name="T1069_2">he<text:s/>proportion<text:s/>of<text:s/>FCDO<text:s/>support<text:s/>to<text:s/>crises<text:s/>and<text:s/>emergencies<text:s/></text:span><text:span text:style-name="T1069_3">for<text:s/>eac</text:span><text:span text:style-name="T1069_4">h<text:s/>o</text:span><text:span text:style-name="T1069_5">f<text:s/>the<text:s/></text:span><text:span text:style-name="T1069_6">programming<text:s/>areas<text:s/>of<text:s/>preparedness,<text:s/>prevention,<text:s/>response<text:s/>and<text:s/>recovery</text:span></text:p>
              </text:list-item>
              <text:list-item>
                <text:p text:style-name="P1070"><text:span text:style-name="T1070_1">The<text:s/>use<text:s/>of<text:s/>SECE<text:s/>supported<text:s/>evidence<text:s/>or<text:s/>analysis<text:s/>in<text:s/>crisis/emergency<text:s/>response</text:span><text:span text:style-name="T1070_2">.</text:span></text:p>
              </text:list-item>
            </text:list>
          </text:list-item>
        </text:list>
        <text:p text:style-name="P1071"/>
        <text:list text:style-name="LS2" xml:id="list325" text:continue-list="list1">
          <text:list-item>
            <text:p text:style-name="P1072"><text:span text:style-name="T1072_1">SECE</text:span><text:span text:style-name="T1072_2"><text:s/>managers<text:s/>will<text:s/>also<text:s/>need<text:s/>to<text:s/></text:span><text:span text:style-name="T1072_3">monitor<text:s/>and<text:s/>report<text:s/>on<text:s/></text:span><text:span text:style-name="T1072_4">requests<text:s/>for<text:s/></text:span><text:span text:style-name="T1072_5">expert<text:s/></text:span><text:span text:style-name="T1072_6">support<text:s/>and<text:s/>achievement<text:s/>against<text:s/>these<text:s/>requests,<text:s/>considering</text:span><text:span text:style-name="T1072_7">:</text:span><text:span text:style-name="T1072_8"><text:s/></text:span></text:p>
          </text:list-item>
        </text:list>
        <text:list text:style-name="LS14" xml:id="list326" text:continue-list="list75">
          <text:list-item>
            <text:list>
              <text:list-item>
                <text:list>
                  <text:list-item>
                    <text:p text:style-name="P1073"><text:span text:style-name="T1073_1">Support<text:s/>m</text:span><text:span text:style-name="T1073_2">odality<text:s/>to<text:s/>access<text:s/></text:span><text:span text:style-name="T1073_3">expert<text:s/>support<text:s/></text:span><text:span text:style-name="T1073_4">eg</text:span><text:span text:style-name="T1073_5"><text:s/>internal/external,<text:s/>partnership<text:s/>agreement/MOU.<text:s/>This<text:s/>will</text:span><text:span text:style-name="T1073_6"><text:s/>establish<text:s/></text:span><text:span text:style-name="T1073_7">workload<text:s/>and<text:s/></text:span><text:span text:style-name="T1073_8">VfM</text:span><text:span text:style-name="T1073_9"><text:s/>for<text:s/>in<text:s/>house,<text:s/>x-HMG<text:s/>and<text:s/></text:span><text:span text:style-name="T1073_10">external<text:s/>partner</text:span><text:span text:style-name="T1073_11">ship</text:span><text:span text:style-name="T1073_12"><text:s/>approaches</text:span><text:span text:style-name="T1073_13">.<text:s/></text:span></text:p>
                  </text:list-item>
                  <text:list-item>
                    <text:p text:style-name="P1074"><text:span text:style-name="T1074_1">Timeliness<text:s/>of<text:s/>response</text:span></text:p>
                  </text:list-item>
                  <text:list-item>
                    <text:p text:style-name="P1075"><text:span text:style-name="T1075_1">A</text:span><text:span text:style-name="T1075_2">ppropriateness/a</text:span><text:span text:style-name="T1075_3">ccessibility/Usability</text:span><text:span text:style-name="T1075_4"><text:s/>of<text:s/>products</text:span><text:span text:style-name="T1075_5">:<text:s/></text:span><text:span text:style-name="T1075_6">(through<text:s/>user<text:s/></text:span><text:span text:style-name="T1075_7">feedback)</text:span></text:p>
                  </text:list-item>
                  <text:list-item>
                    <text:p text:style-name="P1076"><text:span text:style-name="T1076_1">Quality<text:s/>(relevant<text:s/>experts<text:s/>are<text:s/>producing<text:s/>research</text:span><text:span text:style-name="T1076_2"><text:s/>of<text:s/>the<text:s/>appropriate<text:s/>level<text:s/>and<text:s/>quality<text:s/>to<text:s/>inform<text:s/>FCDO<text:s/>and<text:s/>partner<text:s/></text:span><text:span text:style-name="T1076_3">engagement</text:span><text:span text:style-name="T1076_4">)</text:span></text:p>
                  </text:list-item>
                  <text:list-item>
                    <text:p text:style-name="P1077"><text:span text:style-name="T1077_1">Number<text:s/>of<text:s/>research<text:s/>products,<text:s/>citations,<text:s/>impact<text:s/>stories<text:s/>etc.</text:span></text:p>
                  </text:list-item>
                  <text:list-item>
                    <text:p text:style-name="P1078"><text:span text:style-name="T1078_1">Dissemination<text:s/>of<text:s/>these<text:s/>products<text:s/>as<text:s/>appropriate<text:s/></text:span><text:span text:style-name="T1078_2">eg</text:span><text:span text:style-name="T1078_3"><text:s/>learning<text:s/>event,<text:s/>publication,<text:s/></text:span><text:span text:style-name="T1078_4">to<text:s/>partners/external<text:s/>government</text:span></text:p>
                  </text:list-item>
                  <text:list-item>
                    <text:p text:style-name="P1079"><text:span text:style-name="T1079_1">Evaluation<text:s/>of<text:s/>support<text:s/>requests<text:s/>that<text:s/>are<text:s/>not<text:s/>met</text:span><text:span text:style-name="T1079_2">.</text:span></text:p>
                  </text:list-item>
                </text:list>
              </text:list-item>
            </text:list>
          </text:list-item>
        </text:list>
        <text:p text:style-name="P1080"/>
        <text:list text:style-name="LS2" xml:id="list333" text:continue-list="list1">
          <text:list-item>
            <text:p text:style-name="P1081"><text:span text:style-name="T1081_1">In<text:s/>line<text:s/>with<text:s/>the<text:s/>adaptive<text:s/>programming<text:s/>approach,</text:span><text:span text:style-name="T1081_2"><text:s/>the<text:s/>programme’s<text:s/>full<text:s/>results<text:s/>framework<text:s/>will<text:s/>be<text:s/>refined<text:s/>during<text:s/>the<text:s/>inception<text:s/>phase<text:s/>of<text:s/></text:span><text:span text:style-name="T1081_3">programme,<text:s/>and</text:span><text:span text:style-name="T1081_4"><text:s/>regularly<text:s/>reviewed<text:s/>between<text:s/>the<text:s/>FCDO<text:s/>and<text:s/></text:span><text:span text:style-name="T1081_5">SECE<text:s/></text:span><text:span text:style-name="T1081_6">partners.<text:s/></text:span><text:span text:style-name="T1081_7">T</text:span><text:span text:style-name="T1081_8">he<text:s/>SECE<text:s/>governance<text:s/>structure<text:s/>will<text:s/>ensure<text:s/></text:span><text:span text:style-name="T1081_9">recording<text:s/>of<text:s/>all<text:s/>learning<text:s/>and<text:s/>adaptation<text:s/>as<text:s/>part<text:s/>of<text:s/>the<text:s/>annual<text:s/>and<text:s/>mid-point<text:s/>review<text:s/>process,<text:s/>with<text:s/></text:span><text:span text:style-name="T1081_10">recommendations<text:s/>and<text:s/>actions<text:s/>followed<text:s/>up<text:s/>through</text:span><text:span text:style-name="T1081_11">out<text:s/>the<text:s/>year.</text:span><text:span text:style-name="T1081_12"><text:s/>The<text:s/>advisory<text:s/>board<text:s/>will<text:s/></text:span><text:span text:style-name="T1081_13">i</text:span><text:span text:style-name="T1081_14">ndependently<text:s/>revie</text:span><text:span text:style-name="T1081_15">w<text:s/></text:span><text:span text:style-name="T1081_16">SECE<text:s/>performance<text:s/>against<text:s/>the<text:s/>log</text:span><text:span text:style-name="T1081_17"><text:s/></text:span><text:span text:style-name="T1081_18">frame<text:s/></text:span><text:span text:style-name="T1081_19">outputs<text:s/>and<text:s/>outcomes<text:s/></text:span><text:span text:style-name="T1081_20">on<text:s/>an<text:s/>annual<text:s/>basis<text:s/>and<text:s/></text:span><text:span text:style-name="T1081_21">recommend<text:s/></text:span><text:span text:style-name="T1081_22">improvement</text:span><text:span text:style-name="T1081_23"><text:s/></text:span><text:span text:style-name="T1081_24">or<text:s/>adaptation</text:span><text:span text:style-name="T1081_25"><text:s/>to<text:s/></text:span><text:span text:style-name="T1081_26">overall<text:s/></text:span><text:span text:style-name="T1081_27">performanc</text:span><text:span text:style-name="T1081_28">e</text:span></text:p>
          </text:list-item>
        </text:list>
        <text:p text:style-name="P1082"/>
        <text:list text:style-name="LS2" xml:id="list334" text:continue-list="list1">
          <text:list-item>
            <text:p text:style-name="P1083"><text:span text:style-name="T1083_1">An<text:s/>evalu</text:span><text:span text:style-name="T1083_2">ation<text:s/></text:span><text:span text:style-name="T1083_3">will<text:s/>be<text:s/>conducted<text:s/></text:span><text:span text:style-name="T1083_4">at<text:s/>project<text:s/>completion<text:s/></text:span><text:span text:style-name="T1083_5">with</text:span><text:span text:style-name="T1083_6"><text:s/>findings<text:s/>used<text:s/>to<text:s/>inform<text:s/></text:span><text:span text:style-name="T1083_7">SECE<text:s/></text:span><text:span text:style-name="T1083_8">needs<text:s/>and<text:s/>future<text:s/></text:span><text:span text:style-name="T1083_9">approach<text:s/></text:span><text:span text:style-name="T1083_10">considering</text:span><text:span text:style-name="T1083_11"><text:s/>the<text:s/>log<text:s/>frame<text:s/>indicators<text:s/>proposed</text:span><text:span text:style-name="T1083_12"><text:s/>(including<text:s/>those<text:s/>to<text:s/>be<text:s/>de</text:span><text:span text:style-name="T1083_13">fined</text:span><text:span text:style-name="T1083_14"><text:s/>during<text:s/>the<text:s/>inception<text:s/>phase)</text:span><text:span text:style-name="T1083_15">,<text:s/>and<text:s/>reviewing<text:s/>specifically</text:span></text:p>
          </text:list-item>
        </text:list>
        <text:list text:style-name="LS14" xml:id="list335">
          <text:list-item>
            <text:list>
              <text:list-item>
                <text:p text:style-name="P1084"><text:span text:style-name="T1084_1">Approach<text:s/>to<text:s/>delivery</text:span><text:span text:style-name="T1084_2">,<text:s/>and<text:s/>value<text:s/>for<text:s/>money<text:s/>for<text:s/></text:span><text:span text:style-name="T1084_3">each<text:s/>delivery<text:s/>method<text:s/></text:span><text:span text:style-name="T1084_4">(in<text:s/>house</text:span><text:span text:style-name="T1084_5">,<text:s/></text:span><text:span text:style-name="T1084_6">partnership</text:span><text:span text:style-name="T1084_7">s</text:span><text:span text:style-name="T1084_8"><text:s/></text:span><text:span text:style-name="T1084_9">and<text:s/>outsourcing</text:span><text:span text:style-name="T1084_10">)</text:span><text:span text:style-name="T1084_11"><text:s/></text:span><text:span text:style-name="T1084_12">taking<text:s/>into<text:s/>account</text:span><text:span text:style-name="T1084_13"><text:s/>the<text:s/>factors<text:s/></text:span><text:span text:style-name="T1084_14">detailed</text:span><text:span text:style-name="T1084_15"><text:s/>above<text:s/></text:span><text:span text:style-name="T1084_16">on<text:s/></text:span><text:span text:style-name="T1084_17">timeliness,<text:s/></text:span><text:span text:style-name="T1084_18">appropriateness,<text:s/></text:span><text:span text:style-name="T1084_19">accessibility,<text:s/></text:span><text:span text:style-name="T1084_20">quality</text:span><text:span text:style-name="T1084_21">,<text:s/>volume<text:s/>and<text:s/>dis</text:span><text:span text:style-name="T1084_22">semination</text:span><text:span text:style-name="T1084_23"><text:s/>of<text:s/></text:span><text:span text:style-name="T1084_24">products</text:span></text:p>
              </text:list-item>
              <text:list-item>
                <text:p text:style-name="P1085"><text:span text:style-name="T1085_1">Evaluation<text:s/>of<text:s/>support<text:s/>requests<text:s/>not<text:s/>met</text:span></text:p>
              </text:list-item>
              <text:list-item>
                <text:p text:style-name="P1086"><text:span text:style-name="T1086_1">Overall<text:s/>review<text:s/>of<text:s/></text:span><text:span text:style-name="T1086_2">Theory<text:s/>of<text:s/>Change,<text:s/>and<text:s/></text:span><text:span text:style-name="T1086_3">impact<text:s/>of<text:s/>SECE</text:span><text:span text:style-name="T1086_4"><text:s/>as<text:s/>per<text:s/>log<text:s/>frame,<text:s/>with<text:s/></text:span><text:span text:style-name="T1086_5">recommendations<text:s/>for<text:s/>future<text:s/></text:span></text:p>
              </text:list-item>
            </text:list>
          </text:list-item>
        </text:list>
        <text:h text:style-name="P1087" text:outline-level="1"><text:span text:style-name="T1087_1">Annex<text:s/>1.<text:s/>Summary<text:s/>of<text:s/>engagement<text:s/>activities<text:s/>with<text:s/>internal<text:s/>stakeholders</text:span></text:h>
        <text:p text:style-name="P1088"/>
        <text:p text:style-name="P1089"><text:span text:style-name="T1089_1">Methods</text:span></text:p>
        <text:p text:style-name="P1090"><text:span text:style-name="T1090_1">CSA<text:s/></text:span><text:span text:style-name="T1090_2">Science<text:s/>Cell<text:s/>carried<text:s/>out<text:s/>user<text:s/>research<text:s/>in<text:s/>early<text:s/>2024</text:span><text:span text:style-name="T1090_3"><text:s/>with<text:s/>30<text:s/>staff<text:s/>from<text:s/>across<text:s/>the<text:s/>FCDO.<text:s/>Participants<text:s/>included<text:s/>those<text:s/>who<text:s/>work<text:s/>in<text:s/>HQ<text:s/>and<text:s/>at<text:s/>Post<text:s/>in<text:s/>various<text:s/>roles<text:s/>(including<text:s/>consular,<text:s/>travel<text:s/>advice,<text:s/>political,<text:s/>crisis<text:s/>management,<text:s/>humanitarian,<text:s/>health,<text:s/>and<text:s/>education).<text:s/>The<text:s/>research<text:s/>also<text:s/>included<text:s/>some<text:s/>individuals<text:s/>who<text:s/>had<text:s/>been<text:s/>part<text:s/>of<text:s/>a<text:s/>crisis<text:s/>surge.</text:span></text:p>
        <text:p text:style-name="P1091"/>
        <text:p text:style-name="P1092"><text:span text:style-name="T1092_1">The<text:s/>research<text:s/>consisted<text:s/>of:</text:span></text:p>
        <text:list text:style-name="LS5" xml:id="list338">
          <text:list-item>
            <text:p text:style-name="P1093"><text:span text:style-name="T1093_1">Four<text:s/>SECE<text:s/>workshops<text:s/></text:span><text:span text:style-name="T1093_2">(</text:span><text:span text:style-name="T1093_3">including<text:s/>crisis<text:s/>scenario<text:s/>planning,<text:s/>Theory<text:s/>of<text:s/>Change<text:s/>development,<text:s/>and<text:s/>a<text:s/>pre-mortem</text:span><text:span text:style-name="T1093_4"><text:s/>exercise)</text:span></text:p>
          </text:list-item>
        </text:list>
        <text:list text:style-name="LS4" xml:id="list339">
          <text:list-item>
            <text:p text:style-name="P1094"><text:span text:style-name="T1094_1">Online<text:s/>s</text:span><text:span text:style-name="T1094_2">urvey<text:s/></text:span><text:span text:style-name="T1094_3">(</text:span><text:span text:style-name="T1094_4">20</text:span><text:span text:style-name="T1094_5">-</text:span><text:span text:style-name="T1094_6">minute<text:s/>Microsoft<text:s/>Form<text:s/>with<text:s/>multiple<text:s/>choice<text:s/>and<text:s/>free<text:s/>text<text:s/>questions</text:span><text:span text:style-name="T1094_7">),<text:s/>which<text:s/>received<text:s/>30<text:s/>responses<text:s/>from<text:s/>staff<text:s/>across<text:s/>the<text:s/>FCDO</text:span></text:p>
          </text:list-item>
          <text:list-item>
            <text:p text:style-name="P1095"><text:span text:style-name="T1095_1">Se</text:span><text:span text:style-name="T1095_2">mi</text:span><text:span text:style-name="T1095_3">-</text:span><text:span text:style-name="T1095_4">structured<text:s/>interviews</text:span><text:span text:style-name="T1095_5"><text:s/>(45-minute<text:s/>Teams<text:s/>or<text:s/>in-person</text:span><text:span text:style-name="T1095_6"><text:s/>using<text:s/>Rapid<text:s/>Assessment<text:s/>Procedure),<text:s/>conducted<text:s/>with<text:s/>15<text:s/>staff.</text:span></text:p>
          </text:list-item>
        </text:list>
        <text:p text:style-name="P1096"><text:span text:style-name="T1096_1">Data<text:s/>were<text:s/>analysed<text:s/></text:span><text:span text:style-name="T1096_2">for<text:s/>key<text:s/>themes,<text:s/>which<text:s/>are<text:s/>set<text:s/>out<text:s/>below.</text:span></text:p>
        <text:h text:style-name="P1097" text:outline-level="4"><text:span text:style-name="T1097_1">Key<text:s/>findings:</text:span></text:h>
        <text:p text:style-name="P1098"><text:span text:style-name="T1098_1">When</text:span><text:span text:style-name="T1098_2"><text:s/>asked<text:s/>about<text:s/>challenges<text:s/>in<text:s/>their<text:s/>previous<text:s/>experience<text:s/>in<text:s/>crisis<text:s/>responses</text:span><text:span text:style-name="T1098_3">,<text:s/>participant</text:span><text:span text:style-name="T1098_4"><text:s/>responses<text:s/>focussed<text:s/>on:</text:span></text:p>
        <text:list text:style-name="LS6" xml:id="list341">
          <text:list-item>
            <text:p text:style-name="P1099"><text:span text:style-name="T1099_1">Feeling<text:s/>overwhelmed<text:s/>and<text:s/>having<text:s/>to<text:s/>get<text:s/>up<text:s/>to<text:s/>speed<text:s/>quickly</text:span></text:p>
          </text:list-item>
          <text:list-item>
            <text:p text:style-name="P1100"><text:span text:style-name="T1100_1">Issues<text:s/>around<text:s/>data<text:s/>accuracy,<text:s/>availability,<text:s/>and<text:s/></text:span><text:span text:style-name="T1100_2">shareability</text:span></text:p>
          </text:list-item>
        </text:list>
        <text:p text:style-name="P1101"/>
        <text:p text:style-name="P1102"><text:span text:style-name="T1102_1">When<text:s/>asked<text:s/>about<text:s/>enablers<text:s/></text:span><text:span text:style-name="T1102_2">for<text:s/>better</text:span><text:span text:style-name="T1102_3"><text:s/>crisis<text:s/>responses,<text:s/>participant<text:s/>responses<text:s/>focussed<text:s/>on:</text:span></text:p>
        <text:list text:style-name="LS7" xml:id="list343">
          <text:list-item>
            <text:p text:style-name="P1103"><text:span text:style-name="T1103_1">Early<text:s/>technical<text:s/>support,<text:s/>such<text:s/>as<text:s/></text:span><text:span text:style-name="T1103_2">a<text:s/>rapid<text:s/>research</text:span><text:span text:style-name="T1103_3"><text:s/>of<text:s/>help<text:s/>desk<text:s/>facility,<text:s/>and<text:s/>training<text:s/>covering<text:s/>all<text:s/>the<text:s/>basics</text:span></text:p>
          </text:list-item>
          <text:list-item>
            <text:p text:style-name="P1104"><text:span text:style-name="T1104_1">Better<text:s/>x</text:span><text:span text:style-name="T1104_2">-</text:span><text:span text:style-name="T1104_3">HMG<text:s/>governance<text:s/>and<text:s/>decision<text:s/>making,<text:s/>and<text:s/>improvements<text:s/>to<text:s/>data<text:s/>and<text:s/>information<text:s/>management.</text:span></text:p>
          </text:list-item>
        </text:list>
        <text:p text:style-name="P1105"/>
        <text:p text:style-name="P1106"><text:span text:style-name="T1106_1">W</text:span><text:span text:style-name="T1106_2">hen<text:s/>asked<text:s/>about<text:s/>how<text:s/>participants</text:span><text:span text:style-name="T1106_3"><text:s/></text:span><text:span text:style-name="T1106_4">access</text:span><text:span text:style-name="T1106_5">ed<text:s/>and<text:s/>used<text:s/></text:span><text:span text:style-name="T1106_6">research<text:s/>evidence</text:span><text:span text:style-name="T1106_7">,<text:s/>analysis<text:s/>and<text:s/>expertise<text:s/>in<text:s/>a<text:s/>crisis,<text:s/>our<text:s/>findings<text:s/>included<text:s/>that:</text:span></text:p>
        <text:list text:style-name="LS8" xml:id="list345">
          <text:list-item>
            <text:p text:style-name="P1107"><text:span text:style-name="T1107_1">The<text:s/>most<text:s/>used<text:s/>types<text:s/>of<text:s/>evidence<text:s/>and<text:s/>expertise<text:s/>were<text:s/>'previous<text:s/>learning<text:s/>and<text:s/>experience',<text:s/>'best<text:s/>practice<text:s/>guidance'<text:s/>and<text:s/>'social<text:s/>and<text:s/>behavioural<text:s/>science'.</text:span></text:p>
          </text:list-item>
          <text:list-item>
            <text:p text:style-name="P1108"><text:span text:style-name="T1108_1">The<text:s/>most<text:s/>popular<text:s/>way<text:s/>staff<text:s/>reported<text:s/>accessing<text:s/>and<text:s/>using<text:s/>scientific<text:s/>support<text:s/>was<text:s/>peer<text:s/>learning<text:s/>and<text:s/>knowledge<text:s/>exchange.</text:span></text:p>
          </text:list-item>
          <text:list-item>
            <text:p text:style-name="P1109"><text:span text:style-name="T1109_1">Most<text:s/>staff<text:s/>reported<text:s/>feeling<text:s/>confident<text:s/>in<text:s/>their<text:s/>own<text:s/>ability<text:s/>to<text:s/>use<text:s/>and<text:s/>apply<text:s/>evidence<text:s/>and<text:s/>expertise<text:s/>in<text:s/>a<text:s/>response.</text:span></text:p>
          </text:list-item>
          <text:list-item>
            <text:p text:style-name="P1110"><text:span text:style-name="T1110_1">People<text:s/>were<text:s/></text:span><text:span text:style-name="T1110_2">fairly<text:s/>evenly</text:span><text:span text:style-name="T1110_3"><text:s/>split<text:s/>on<text:s/>how<text:s/>easy<text:s/></text:span><text:span text:style-name="T1110_4">or<text:s/>not<text:s/></text:span><text:span text:style-name="T1110_5">they<text:s/>found<text:s/>it<text:s/>to<text:s/>access<text:s/>timely<text:s/>and<text:s/>useful<text:s/>and<text:s/>actionable<text:s/>evidence<text:s/>and<text:s/>expertise</text:span><text:span text:style-name="T1110_6">.</text:span></text:p>
          </text:list-item>
          <text:list-item>
            <text:p text:style-name="P1111"><text:span text:style-name="T1111_1">People<text:s/>were<text:s/>also<text:s/>evenly<text:s/>split<text:s/>on<text:s/>their<text:s/>awareness<text:s/>of<text:s/>support<text:s/>and<text:s/>advice<text:s/>available.</text:span></text:p>
          </text:list-item>
        </text:list>
        <text:p text:style-name="P1112"/>
        <text:p text:style-name="P1113"><text:span text:style-name="T1113_1">Staff<text:s/>responses<text:s/>indicate<text:s/>three<text:s/>themes<text:s/>that<text:s/>are<text:s/>core<text:s/>to<text:s/></text:span><text:span text:style-name="T1113_2">better<text:s/>use<text:s/>of<text:s/></text:span><text:span text:style-name="T1113_3">research<text:s/>evidence</text:span><text:span text:style-name="T1113_4">,<text:s/>analysis<text:s/>and<text:s/>expertise<text:s/>in<text:s/>a<text:s/>crisis:</text:span></text:p>
        <text:list text:style-name="LS9" xml:id="list350">
          <text:list-item>
            <text:p text:style-name="P1114"><text:span text:style-name="T1114_1">Positive<text:s/>relationships:<text:s/></text:span><text:span text:style-name="T1114_2">Having<text:s/>access<text:s/>to<text:s/>a<text:s/>network<text:s/>of<text:s/>experts<text:s/>and<text:s/>knowing<text:s/>the<text:s/>right<text:s/>people<text:s/>to<text:s/>ask<text:s/>for<text:s/>support<text:s/>made<text:s/>things<text:s/>much<text:s/>easier.<text:s/>People<text:s/>often<text:s/>mentioned<text:s/>existing<text:s/>relationships<text:s/>that<text:s/>were<text:s/>developed<text:s/>before<text:s/>a<text:s/>crisis<text:s/>or<text:s/>in<text:s/>a<text:s/>previous<text:s/>role,<text:s/>which<text:s/>they<text:s/>would<text:s/>then<text:s/>draw<text:s/>upon<text:s/>in<text:s/>a<text:s/>crisis.<text:s/>Sometimes<text:s/>this<text:s/>landscape<text:s/>was<text:s/>opaque<text:s/>to<text:s/>people<text:s/>new<text:s/>to<text:s/>a<text:s/>role,<text:s/>and<text:s/>that<text:s/>made<text:s/>things<text:s/>harder.</text:span></text:p>
          </text:list-item>
          <text:list-item>
            <text:p text:style-name="P1115"><text:span text:style-name="T1115_1">Inclusion<text:s/>of<text:s/>e</text:span><text:span text:style-name="T1115_2">xpertise</text:span><text:span text:style-name="T1115_3">:<text:s/></text:span><text:span text:style-name="T1115_4">People<text:s/>found<text:s/>mechanisms<text:s/>like<text:s/>weekly<text:s/>check<text:s/>ins,<text:s/>having<text:s/>experts<text:s/>embedded<text:s/>in<text:s/>response<text:s/>teams,<text:s/>and<text:s/>having<text:s/>simple<text:s/>channels<text:s/>through<text:s/>which<text:s/>to<text:s/>access<text:s/>experts<text:s/>as<text:s/>facilitators.</text:span></text:p>
          </text:list-item>
          <text:list-item>
            <text:p text:style-name="P1116"><text:span text:style-name="T1116_1">Evidence</text:span><text:span text:style-name="T1116_2">:</text:span><text:span text:style-name="T1116_3"><text:s/></text:span><text:span text:style-name="T1116_4">People<text:s/>mentioned<text:s/>brief<text:s/>science<text:s/>summaries,<text:s/>technical<text:s/>guides,<text:s/>evidence<text:s/>notes,<text:s/>being<text:s/>on<text:s/>mailing<text:s/>lists<text:s/>and<text:s/>ensuring<text:s/>accessibility<text:s/>to<text:s/>documents<text:s/>as<text:s/>enablers</text:span><text:span text:style-name="T1116_5"><text:s/>to<text:s/>including<text:s/>evidence<text:s/>in<text:s/>a<text:s/>response</text:span><text:span text:style-name="T1116_6">.</text:span><text:span text:style-name="T1116_7"><text:s/>Key<text:s/>challenges<text:s/>included<text:s/>the<text:s/></text:span><text:span text:style-name="T1116_8">relatively<text:s/>slow<text:s/></text:span><text:span text:style-name="T1116_9">pace<text:s/></text:span><text:span text:style-name="T1116_10">at<text:s/>which<text:s/>evidence<text:s/>comes<text:s/>in</text:span><text:span text:style-name="T1116_11"><text:s/></text:span><text:span text:style-name="T1116_12">and<text:s/>difficulties<text:s/>around<text:s/>communicating<text:s/>evidence<text:s/>and<text:s/>getting<text:s/>buy<text:s/>in<text:s/>from<text:s/>senior<text:s/>colleagues.</text:span></text:p>
          </text:list-item>
        </text:list>
        <text:p text:style-name="P1117"/>
        <text:p text:style-name="P1118"><text:span text:style-name="T1118_1">When<text:s/>we<text:s/>asked<text:s/>participants<text:s/>what<text:s/>one<text:s/>thing<text:s/>they<text:s/>would<text:s/>change</text:span><text:span text:style-name="T1118_2"><text:s/>to<text:s/>make<text:s/>emergency<text:s/>or<text:s/>crisis<text:s/>responses<text:s/>more<text:s/>effective</text:span><text:span text:style-name="T1118_3">,<text:s/>responses<text:s/>tended<text:s/>to<text:s/>fall<text:s/>into<text:s/>four<text:s/>key<text:s/>categories:</text:span></text:p>
        <text:list text:style-name="LS10" xml:id="list353">
          <text:list-item>
            <text:p text:style-name="P1119"><text:span text:style-name="T1119_1">A</text:span><text:span text:style-name="T1119_2"><text:s/>one-stop<text:s/>shop<text:s/>for<text:s/>staff<text:s/></text:span><text:span text:style-name="T1119_3">to<text:s/>access<text:s/></text:span><text:span text:style-name="T1119_4">evidence/expertise<text:s/>in<text:s/>an<text:s/>emergency</text:span></text:p>
          </text:list-item>
          <text:list-item>
            <text:p text:style-name="P1120"><text:span text:style-name="T1120_1">E</text:span><text:span text:style-name="T1120_2">vidence<text:s/>and<text:s/>expertise</text:span><text:span text:style-name="T1120_3"><text:s/>being</text:span><text:span text:style-name="T1120_4"><text:s/>easy,<text:s/>timely<text:s/>and<text:s/>actionable</text:span></text:p>
          </text:list-item>
          <text:list-item>
            <text:p text:style-name="P1121"><text:span text:style-name="T1121_1">Better<text:s/>l</text:span><text:span text:style-name="T1121_2">earning<text:s/>and<text:s/>exchange<text:s/></text:span><text:span text:style-name="T1121_3">to<text:s/>improve<text:s/>the<text:s/>access<text:s/>to<text:s/>experts<text:s/>and<text:s/></text:span><text:span text:style-name="T1121_4">share<text:s/>knowledge</text:span></text:p>
          </text:list-item>
          <text:list-item>
            <text:p text:style-name="P1122"><text:span text:style-name="T1122_1">Building<text:s/>the<text:s/>value<text:s/>of<text:s/>evidence<text:s/>and<text:s/>expertis</text:span><text:span text:style-name="T1122_2">e<text:s/>in<text:s/>the<text:s/>organisation.</text:span></text:p>
          </text:list-item>
        </text:list>
        <text:p text:style-name="P1123"/>
        <text:p text:style-name="P1124"/>
      </text:section>
      <text:section text:style-name="S10" text:name="S10">
        <text:h text:style-name="P1125" text:outline-level="1"><text:span text:style-name="T1125_1">Annex<text:s/>2.<text:s/></text:span><text:span text:style-name="T1125_2">Research<text:s/>discipline<text:s/>requirements<text:s/>for<text:s/>h</text:span><text:span text:style-name="T1125_3">igh<text:s/>potential<text:s/>impact<text:s/>or<text:s/>highly<text:s/>likely<text:s/>hazard<text:s/>events</text:span><text:span text:style-name="T1125_4"><text:note text:note-class="footnote"><text:note-citation/><text:note-body><text:p text:style-name="P1126"><text:span text:style-name="T1126_1"><text:s/>D</text:span><text:span text:style-name="T1126_2">rawn<text:s/>from<text:s/>National<text:s/>Risk<text:s/>Register<text:s/>and<text:s/>a<text:s/>review<text:s/>of<text:s/>FCDO<text:s/>emergency<text:s/>responses<text:s/>from<text:s/>the<text:s/>previous<text:s/>two<text:s/>years</text:span><text:span text:style-name="T1126_3">.</text:span></text:p></text:note-body></text:note></text:span></text:h>
        <table:table table:style-name="Table17"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row table:style-name="Row101">
            <table:table-cell table:style-name="Cell375">
              <text:p text:style-name="P1127"><text:span text:style-name="T1127_1">Event</text:span></text:p>
            </table:table-cell>
            <table:table-cell table:style-name="Cell376">
              <text:p text:style-name="P1128"><text:span text:style-name="T1128_1">Type</text:span><text:span text:style-name="T1128_2"><text:s/>of<text:s/>Risk</text:span></text:p>
            </table:table-cell>
            <table:table-cell table:style-name="Cell377">
              <text:p text:style-name="P1129"><text:span text:style-name="T1129_1">Potential<text:s/></text:span><text:span text:style-name="T1129_2">Impact</text:span></text:p>
            </table:table-cell>
            <table:table-cell table:style-name="Cell378">
              <text:p text:style-name="P1130"><text:span text:style-name="T1130_1">Likely<text:s/></text:span><text:span text:style-name="T1130_2">Research<text:s/>Discipline<text:s/></text:span><text:span text:style-name="T1130_3">Requirement</text:span><text:span text:style-name="T1130_4">s</text:span><text:span text:style-name="T1130_5"><text:s/>from<text:s/>within<text:s/>the<text:s/>FCDO<text:s/>and<text:s/>SECE</text:span><text:span text:style-name="T1130_6"><text:note text:note-class="footnote"><text:note-citation/><text:note-body><text:p text:style-name="P1131"><text:span text:style-name="T1131_1"><text:s/>These<text:s/>are<text:s/>indicative<text:s/>of<text:s/>the<text:s/>areas<text:s/>of<text:s/>expertise<text:s/>required<text:s/>and<text:s/>are<text:s/>not<text:s/>intended<text:s/>to<text:s/>be<text:s/>comprehensive.</text:span></text:p></text:note-body></text:note></text:span></text:p>
            </table:table-cell>
            <table:table-cell table:style-name="Cell379">
              <text:p text:style-name="P1132"><text:span text:style-name="T1132_1">Other</text:span><text:span text:style-name="T1132_2"><text:s/></text:span><text:span text:style-name="T1132_3">Research<text:s/></text:span><text:span text:style-name="T1132_4">Capabilities<text:s/>Following<text:s/>Establishment<text:s/>of<text:s/>SECE</text:span></text:p>
            </table:table-cell>
          </table:table-row>
          <table:table-row table:style-name="Row102">
            <table:table-cell table:style-name="Cell380">
              <text:p text:style-name="P1133"><text:span text:style-name="T1133_1">Pandemic</text:span><text:span text:style-name="T1133_2"><text:s/>/<text:s/>Epidemic</text:span></text:p>
            </table:table-cell>
            <table:table-cell table:style-name="Cell381">
              <text:p text:style-name="P1134"><text:span text:style-name="T1134_1">Biological</text:span></text:p>
            </table:table-cell>
            <table:table-cell table:style-name="Cell382">
              <text:p text:style-name="P1135"><text:span text:style-name="T1135_1">Catastrophic</text:span></text:p>
            </table:table-cell>
            <table:table-cell table:style-name="Cell383">
              <text:p text:style-name="P1136"><text:span text:style-name="T1136_1">-<text:s/>Epidemiology<text:s/>(MoU<text:s/>with<text:s/>UKHSA,<text:s/>multi-hazard<text:s/>research<text:s/>network</text:span><text:span text:style-name="T1136_2">)</text:span></text:p>
              <text:p text:style-name="P1137"><text:span text:style-name="T1137_1">-<text:s/>Health<text:s/>(FCDO<text:s/>Advisers,<text:s/>SRFs,<text:s/>MoU<text:s/>with<text:s/>UKHSA)</text:span></text:p>
              <text:p text:style-name="P1138"><text:span text:style-name="T1138_1">-<text:s/>Humanitarian<text:s/>(FCDO<text:s/>Advisers)</text:span></text:p>
              <text:p text:style-name="P1139"><text:span text:style-name="T1139_1">-<text:s/>Social<text:s/>and<text:s/>behavioural<text:s/>sciences<text:s/>(FCDO<text:s/>advisers,<text:s/>multi-hazard<text:s/>research<text:s/>network</text:span><text:span text:style-name="T1139_2">)</text:span></text:p>
              <text:p text:style-name="P1140"><text:span text:style-name="T1140_1">-<text:s/>Genomics/Microbiology<text:s/>(MoU<text:s/>with<text:s/>UKHSA)</text:span></text:p>
            </table:table-cell>
            <table:table-cell table:style-name="Cell384">
              <text:p text:style-name="P1141"><text:span text:style-name="T1141_1">-<text:s/>Predictive<text:s/></text:span><text:span text:style-name="T1141_2">epidemiological<text:s/></text:span><text:span text:style-name="T1141_3">modelling<text:s/>research<text:s/>and<text:s/>product<text:s/>development<text:s/>(</text:span><text:span text:style-name="T1141_4">multi-hazard<text:s/>research<text:s/>network</text:span><text:span text:style-name="T1141_5">)</text:span></text:p>
              <text:p text:style-name="P1142"><text:span text:style-name="T1142_1">-<text:s/>Rapid<text:s/>academic<text:s/>advice<text:s/>and<text:s/>evidence<text:s/>synthesis<text:s/>(</text:span><text:span text:style-name="T1142_2">multi-hazard<text:s/>research<text:s/>network</text:span><text:span text:style-name="T1142_3">)</text:span></text:p>
            </table:table-cell>
          </table:table-row>
          <table:table-row table:style-name="Row103">
            <table:table-cell table:style-name="Cell385">
              <text:p text:style-name="P1143"><text:span text:style-name="T1143_1">Radiological<text:s/>/<text:s/>nuclear<text:s/>incident</text:span><text:span text:style-name="T1143_2"><text:s/></text:span></text:p>
            </table:table-cell>
            <table:table-cell table:style-name="Cell386">
              <text:p text:style-name="P1144"><text:span text:style-name="T1144_1">R</text:span><text:span text:style-name="T1144_2">adiological<text:s/>and<text:s/>nuclear</text:span></text:p>
            </table:table-cell>
            <table:table-cell table:style-name="Cell387">
              <text:p text:style-name="P1145"><text:span text:style-name="T1145_1">Catastrophic</text:span></text:p>
            </table:table-cell>
            <table:table-cell table:style-name="Cell388">
              <text:p text:style-name="P1146"><text:span text:style-name="T1146_1">-<text:s/></text:span><text:span text:style-name="T1146_2">M</text:span><text:span text:style-name="T1146_3">eteorolo</text:span><text:span text:style-name="T1146_4">gy</text:span><text:span text:style-name="T1146_5">(</text:span><text:span text:style-name="T1146_6">Met<text:s/>office<text:s/>secondees</text:span><text:span text:style-name="T1146_7"><text:s/>in<text:s/>FCDO</text:span><text:span text:style-name="T1146_8">)</text:span></text:p>
              <text:p text:style-name="P1147"><text:span text:style-name="T1147_1">-<text:s/></text:span><text:span text:style-name="T1147_2">Radiological/nuclear</text:span><text:span text:style-name="T1147_3"><text:s/>(</text:span><text:span text:style-name="T1147_4">FCDO<text:s/>RAs,<text:s/>MoU<text:s/>with<text:s/>Dstl/DESNZ</text:span><text:span text:style-name="T1147_5">)</text:span></text:p>
              <text:p text:style-name="P1148"><text:span text:style-name="T1148_1">-<text:s/></text:span><text:span text:style-name="T1148_2">H</text:span><text:span text:style-name="T1148_3">ealth<text:s/>(</text:span><text:span text:style-name="T1148_4">FCDO<text:s/>Advisers,<text:s/></text:span><text:span text:style-name="T1148_5">MoU</text:span><text:span text:style-name="T1148_6"><text:s/>with<text:s/></text:span><text:span text:style-name="T1148_7">UKHSA)</text:span></text:p>
              <text:p text:style-name="P1149"><text:span text:style-name="T1149_1">-<text:s/>Social<text:s/>and<text:s/>behavioural<text:s/>sciences<text:s/>(FCDO<text:s/>advisers,<text:s/>multi-hazard<text:s/>research<text:s/>network)</text:span></text:p>
            </table:table-cell>
            <table:table-cell table:style-name="Cell389">
              <text:p text:style-name="P1150"><text:span text:style-name="T1150_1">-<text:s/>Dispersal<text:s/>modelling<text:s/>for<text:s/>nuclear<text:s/>material<text:s/>(MoU,<text:s/>Met<text:s/>Office)</text:span></text:p>
              <text:p text:style-name="P1151"><text:span text:style-name="T1151_1">-<text:s/>Rapid<text:s/>academic<text:s/>advice<text:s/>and<text:s/>evidence<text:s/>synthesis<text:s/>(</text:span><text:span text:style-name="T1151_2">multi-hazard<text:s/>research<text:s/>network</text:span><text:span text:style-name="T1151_3">)</text:span></text:p>
            </table:table-cell>
          </table:table-row>
          <table:table-row table:style-name="Row104">
            <table:table-cell table:style-name="Cell390">
              <text:p text:style-name="P1152"><text:span text:style-name="T1152_1">Biological<text:s/>/<text:s/>chemical<text:s/>incident</text:span></text:p>
            </table:table-cell>
            <table:table-cell table:style-name="Cell391">
              <text:p text:style-name="P1153"><text:span text:style-name="T1153_1">Chemical,<text:s/></text:span><text:span text:style-name="T1153_2">and<text:s/>B</text:span><text:span text:style-name="T1153_3">iological</text:span></text:p>
            </table:table-cell>
            <table:table-cell table:style-name="Cell392">
              <text:p text:style-name="P1154"><text:span text:style-name="T1154_1">Catastrophic</text:span></text:p>
            </table:table-cell>
            <table:table-cell table:style-name="Cell393">
              <text:p text:style-name="P1155"><text:span text:style-name="T1155_1">-<text:s/>C</text:span><text:span text:style-name="T1155_2">hem-Bio</text:span><text:span text:style-name="T1155_3"><text:s/>(</text:span><text:span text:style-name="T1155_4">FCDO<text:s/>RAs,<text:s/></text:span><text:span text:style-name="T1155_5">MoU</text:span><text:span text:style-name="T1155_6"><text:s/>with<text:s/>Dstl</text:span><text:span text:style-name="T1155_7">)</text:span></text:p>
              <text:p text:style-name="P1156"><text:span text:style-name="T1156_1">-<text:s/></text:span><text:span text:style-name="T1156_2">H</text:span><text:span text:style-name="T1156_3">ealth<text:s/>advice<text:s/>(</text:span><text:span text:style-name="T1156_4">FCDO<text:s/>Advisers,<text:s/>SRFs,<text:s/></text:span><text:span text:style-name="T1156_5">MoU</text:span><text:span text:style-name="T1156_6"><text:s/>with<text:s/></text:span><text:span text:style-name="T1156_7">UKHSA)</text:span></text:p>
              <text:p text:style-name="P1157"><text:span text:style-name="T1157_1">-<text:s/>WASH<text:s/>(FCDO<text:s/>Advisers)</text:span></text:p>
              <text:p text:style-name="P1158"><text:span text:style-name="T1158_1">-<text:s/>Social<text:s/>and<text:s/>behavioural<text:s/>sciences<text:s/>(FCDO<text:s/>advisers,<text:s/>multi-hazard<text:s/>research<text:s/>network)</text:span></text:p>
              <text:p text:style-name="P1159"><text:span text:style-name="T1159_1">-<text:s/></text:span><text:span text:style-name="T1159_2">M</text:span><text:span text:style-name="T1159_3">eteorolo</text:span><text:span text:style-name="T1159_4">gy</text:span><text:span text:style-name="T1159_5"><text:s/>(Met<text:s/>office<text:s/>secondees</text:span><text:span text:style-name="T1159_6"><text:s/>in<text:s/>FCDO</text:span><text:span text:style-name="T1159_7">)</text:span></text:p>
              <text:p text:style-name="P1160"><text:span text:style-name="T1160_1">-<text:s/>Environmental<text:s/>science<text:s/>(FCDO<text:s/>advisers,<text:s/>multi-hazard<text:s/>research<text:s/>network)</text:span></text:p>
            </table:table-cell>
            <table:table-cell table:style-name="Cell394">
              <text:p text:style-name="P1161"><text:span text:style-name="T1161_1">-<text:s/></text:span><text:span text:style-name="T1161_2">Computational<text:s/>modelling</text:span></text:p>
              <text:p text:style-name="P1162"><text:span text:style-name="T1162_1">-<text:s/>Rapid<text:s/>academic<text:s/>advice<text:s/>and<text:s/>evidence<text:s/>synthesis<text:s/>(</text:span><text:span text:style-name="T1162_2">multi-hazard<text:s/>research<text:s/>network</text:span><text:span text:style-name="T1162_3">)</text:span></text:p>
            </table:table-cell>
          </table:table-row>
          <table:table-row table:style-name="Row105">
            <table:table-cell table:style-name="Cell395">
              <text:p text:style-name="P1163"><text:span text:style-name="T1163_1">Conventional<text:s/>attack<text:s/>on<text:s/>infrastructure</text:span></text:p>
            </table:table-cell>
            <table:table-cell table:style-name="Cell396">
              <text:p text:style-name="P1164"><text:span text:style-name="T1164_1">Technological</text:span></text:p>
            </table:table-cell>
            <table:table-cell table:style-name="Cell397">
              <text:p text:style-name="P1165"><text:span text:style-name="T1165_1">Significant</text:span></text:p>
            </table:table-cell>
            <table:table-cell table:style-name="Cell398">
              <text:p text:style-name="P1166"><text:span text:style-name="T1166_1">-<text:s/></text:span><text:span text:style-name="T1166_2">Security</text:span><text:span text:style-name="T1166_3"><text:s/>(MoU</text:span><text:span text:style-name="T1166_4"><text:s/>with<text:s/></text:span><text:span text:style-name="T1166_5">D</text:span><text:span text:style-name="T1166_6">stl</text:span><text:span text:style-name="T1166_7">)</text:span></text:p>
              <text:p text:style-name="P1167"><text:span text:style-name="T1167_1">-<text:s/></text:span><text:span text:style-name="T1167_2">H</text:span><text:span text:style-name="T1167_3">ealth<text:s/>(</text:span><text:span text:style-name="T1167_4">FCDO<text:s/>Advisers,<text:s/></text:span><text:span text:style-name="T1167_5">MoU</text:span><text:span text:style-name="T1167_6"><text:s/>with</text:span><text:span text:style-name="T1167_7"><text:s/>UKHSA)</text:span></text:p>
              <text:p text:style-name="P1168"><text:span text:style-name="T1168_1">-<text:s/>Conflict<text:s/>(FCDO<text:s/>Advisers)</text:span></text:p>
              <text:p text:style-name="P1169"><text:span text:style-name="T1169_1">-<text:s/>Social<text:s/>and<text:s/>behavioural<text:s/>sciences<text:s/>(FCDO<text:s/>advisers,<text:s/>multi-hazard<text:s/>research<text:s/>network)</text:span></text:p>
              <text:p text:style-name="P1170"><text:span text:style-name="T1170_1">-<text:s/>Infrastructure<text:s/>(FCDO<text:s/>Advisers,<text:s/>multi-hazard<text:s/>research<text:s/>network)</text:span></text:p>
            </table:table-cell>
            <table:table-cell table:style-name="Cell399">
              <text:p text:style-name="P1171"><text:span text:style-name="T1171_1">-<text:s/>Rapid<text:s/>academic<text:s/>advice<text:s/>and<text:s/>evidence<text:s/>synthesis<text:s/>(</text:span><text:span text:style-name="T1171_2">multi-</text:span><text:span text:style-name="T1171_3">hazard<text:s/>research<text:s/>network</text:span><text:span text:style-name="T1171_4">)</text:span></text:p>
            </table:table-cell>
          </table:table-row>
          <table:table-row table:style-name="Row106">
            <table:table-cell table:style-name="Cell400">
              <text:p text:style-name="P1172"><text:span text:style-name="T1172_1">Famine</text:span><text:span text:style-name="T1172_2"><text:s/>/<text:s/>Drought</text:span></text:p>
            </table:table-cell>
            <table:table-cell table:style-name="Cell401">
              <text:p text:style-name="P1173"><text:span text:style-name="T1173_1">Atmospheric</text:span></text:p>
            </table:table-cell>
            <table:table-cell table:style-name="Cell402">
              <text:p text:style-name="P1174"><text:span text:style-name="T1174_1">Significant</text:span></text:p>
            </table:table-cell>
            <table:table-cell table:style-name="Cell403">
              <text:p text:style-name="P1175"><text:span text:style-name="T1175_1">-<text:s/>Food<text:s/>and<text:s/>Agriculture<text:s/>/<text:s/>Nutrition<text:s/>(FCDO<text:s/>Advisers)</text:span></text:p>
              <text:p text:style-name="P1176"><text:span text:style-name="T1176_1">-<text:s/>Humanitarian<text:s/>(FCDO<text:s/>Advisers)</text:span></text:p>
              <text:p text:style-name="P1177"><text:span text:style-name="T1177_1">-<text:s/>Health<text:s/>(FCDO<text:s/>Advisers)</text:span></text:p>
              <text:p text:style-name="P1178"><text:span text:style-name="T1178_1">-<text:s/>WASH<text:s/>(FCDO<text:s/>Advisers)<text:s/></text:span></text:p>
              <text:p text:style-name="P1179"><text:span text:style-name="T1179_1">-<text:s/></text:span><text:span text:style-name="T1179_2">M</text:span><text:span text:style-name="T1179_3">eteorolo</text:span><text:span text:style-name="T1179_4">gy<text:s/></text:span><text:span text:style-name="T1179_5">(Met<text:s/>office<text:s/>secondees)</text:span></text:p>
            </table:table-cell>
            <table:table-cell table:style-name="Cell404">
              <text:p text:style-name="P1180"><text:span text:style-name="T1180_1">-<text:s/>Predictive<text:s/></text:span><text:span text:style-name="T1180_2">mortality<text:s/></text:span><text:span text:style-name="T1180_3">modelling<text:s/>(</text:span><text:span text:style-name="T1180_4">multi-hazard<text:s/>research<text:s/>network</text:span><text:span text:style-name="T1180_5">)</text:span></text:p>
              <text:p text:style-name="P1181"><text:span text:style-name="T1181_1">-<text:s/>Rapid<text:s/>academic<text:s/>advice<text:s/>and<text:s/>evidence<text:s/>synthesis<text:s/>(</text:span><text:span text:style-name="T1181_2">multi-hazard<text:s/>research<text:s/>network</text:span><text:span text:style-name="T1181_3">)</text:span></text:p>
            </table:table-cell>
          </table:table-row>
          <table:table-row table:style-name="Row107">
            <table:table-cell table:style-name="Cell405">
              <text:p text:style-name="P1182"><text:span text:style-name="T1182_1">Flooding</text:span></text:p>
            </table:table-cell>
            <table:table-cell table:style-name="Cell406">
              <text:p text:style-name="P1183"><text:span text:style-name="T1183_1">Hydrological/Atmospheric</text:span></text:p>
            </table:table-cell>
            <table:table-cell table:style-name="Cell407">
              <text:p text:style-name="P1184"><text:span text:style-name="T1184_1">Significant</text:span></text:p>
            </table:table-cell>
            <table:table-cell table:style-name="Cell408">
              <text:p text:style-name="P1185"><text:span text:style-name="T1185_1">-<text:s/></text:span><text:span text:style-name="T1185_2">Meteorology</text:span><text:span text:style-name="T1185_3"><text:s/>(Met<text:s/>office<text:s/>secondees)</text:span></text:p>
              <text:p text:style-name="P1186"><text:span text:style-name="T1186_1">-<text:s/>Geospatial<text:s/>advice<text:s/>(FCDO<text:s/>advisers,<text:s/>multi-hazard<text:s/>research<text:s/>network)</text:span></text:p>
              <text:p text:style-name="P1187"><text:span text:style-name="T1187_1">-<text:s/>Humanitarian<text:s/>(FCDO<text:s/>Advisers)</text:span></text:p>
              <text:p text:style-name="P1188"><text:span text:style-name="T1188_1">-<text:s/>WASH<text:s/>(FCDO<text:s/>Advisers)</text:span></text:p>
              <text:p text:style-name="P1189"><text:span text:style-name="T1189_1">-<text:s/>Hydrological<text:s/>advice<text:s/>(multi-hazard<text:s/>research<text:s/>network)</text:span></text:p>
            </table:table-cell>
            <table:table-cell table:style-name="Cell409">
              <text:p text:style-name="P1190"><text:span text:style-name="T1190_1">-<text:s/>Flood<text:s/>modelling<text:s/>(competitive<text:s/>accountable<text:s/>grant)</text:span></text:p>
              <text:p text:style-name="P1191"><text:span text:style-name="T1191_1">-<text:s/>Rapid<text:s/>academic<text:s/>advice<text:s/>and<text:s/>evidence<text:s/>synthesis<text:s/>(</text:span><text:span text:style-name="T1191_2">multi-hazard<text:s/>research<text:s/>network</text:span><text:span text:style-name="T1191_3">)</text:span></text:p>
            </table:table-cell>
          </table:table-row>
          <table:table-row table:style-name="Row108">
            <table:table-cell table:style-name="Cell410">
              <text:p text:style-name="P1192"><text:span text:style-name="T1192_1">High<text:s/>temperatures<text:s/>and<text:s/>heat<text:s/>waves</text:span></text:p>
            </table:table-cell>
            <table:table-cell table:style-name="Cell411">
              <text:p text:style-name="P1193"><text:span text:style-name="T1193_1">Atmospheric</text:span></text:p>
            </table:table-cell>
            <table:table-cell table:style-name="Cell412">
              <text:p text:style-name="P1194"><text:span text:style-name="T1194_1">Significant</text:span></text:p>
            </table:table-cell>
            <table:table-cell table:style-name="Cell413">
              <text:p text:style-name="P1195"><text:span text:style-name="T1195_1">-<text:s/></text:span><text:span text:style-name="T1195_2">M</text:span><text:span text:style-name="T1195_3">eteorolog</text:span><text:span text:style-name="T1195_4">y<text:s/></text:span><text:span text:style-name="T1195_5">(Met<text:s/>office<text:s/>secondees)</text:span></text:p>
              <text:p text:style-name="P1196"><text:span text:style-name="T1196_1">-<text:s/>Humanitarian<text:s/>(FCDO<text:s/>Advisers)</text:span></text:p>
              <text:p text:style-name="P1197"><text:span text:style-name="T1197_1">-<text:s/>Health<text:s/>(FCDO<text:s/>Advisers,<text:s/>MoU<text:s/>with<text:s/>UKHSA)</text:span></text:p>
              <text:p text:style-name="P1198"><text:span text:style-name="T1198_1">-<text:s/>Social<text:s/>and<text:s/>behavioural<text:s/>sciences<text:s/>(FCDO<text:s/>advisers,<text:s/>multi-hazard<text:s/>research<text:s/>network)</text:span></text:p>
              <text:p text:style-name="P1199"/>
            </table:table-cell>
            <table:table-cell table:style-name="Cell414">
              <text:p text:style-name="P1200"><text:span text:style-name="T1200_1">-<text:s/>Predictive<text:s/>modelling<text:s/>research<text:s/>and<text:s/>product<text:s/>development<text:s/>(MoU<text:s/>Met<text:s/>Office<text:s/>and/or<text:s/></text:span><text:span text:style-name="T1200_2">multi-hazard<text:s/>research<text:s/>network</text:span><text:span text:style-name="T1200_3">)</text:span></text:p>
              <text:p text:style-name="P1201"><text:span text:style-name="T1201_1">-<text:s/>Rapid<text:s/>academic<text:s/>advice<text:s/>and<text:s/>evidence<text:s/>synthesis<text:s/>(</text:span><text:span text:style-name="T1201_2">multi-hazard<text:s/>research<text:s/>network</text:span><text:span text:style-name="T1201_3">)</text:span></text:p>
            </table:table-cell>
          </table:table-row>
          <table:table-row table:style-name="Row109">
            <table:table-cell table:style-name="Cell415">
              <text:p text:style-name="P1202"><text:span text:style-name="T1202_1">Severe<text:s/>space<text:s/>weather</text:span></text:p>
            </table:table-cell>
            <table:table-cell table:style-name="Cell416">
              <text:p text:style-name="P1203"><text:span text:style-name="T1203_1">Extraterrestrial</text:span></text:p>
            </table:table-cell>
            <table:table-cell table:style-name="Cell417">
              <text:p text:style-name="P1204"><text:span text:style-name="T1204_1">Significant</text:span></text:p>
            </table:table-cell>
            <table:table-cell table:style-name="Cell418">
              <text:p text:style-name="P1205"><text:span text:style-name="T1205_1">-<text:s/></text:span><text:span text:style-name="T1205_2">M</text:span><text:span text:style-name="T1205_3">eteorolog</text:span><text:span text:style-name="T1205_4">y<text:s/></text:span><text:span text:style-name="T1205_5">(Met<text:s/>office<text:s/>secondees)</text:span></text:p>
              <text:p text:style-name="P1206"><text:span text:style-name="T1206_1">-<text:s/></text:span><text:span text:style-name="T1206_2">E</text:span><text:span text:style-name="T1206_3">xtraterrestrial<text:s/>security<text:s/>(MoU,<text:s/>Dstl)</text:span></text:p>
              <text:p text:style-name="P1207"><text:span text:style-name="T1207_1">-<text:s/>Astrophysics<text:s/>(multi-hazard<text:s/>research<text:s/>network</text:span><text:span text:style-name="T1207_2">)</text:span></text:p>
              <text:p text:style-name="P1208"><text:span text:style-name="T1208_1">-<text:s/>Technology<text:s/>(RAs,<text:s/>SRFs,<text:s/>MoU<text:s/>with<text:s/>Dtsl)</text:span></text:p>
              <text:p text:style-name="P1209"/>
            </table:table-cell>
            <table:table-cell table:style-name="Cell419">
              <text:p text:style-name="P1210"><text:span text:style-name="T1210_1">-<text:s/>Rapid<text:s/>academic<text:s/>advice<text:s/>and<text:s/>evidence<text:s/>synthesis<text:s/>(</text:span><text:span text:style-name="T1210_2">multi-hazard<text:s/>research<text:s/>network</text:span><text:span text:style-name="T1210_3">)</text:span></text:p>
            </table:table-cell>
          </table:table-row>
          <table:table-row table:style-name="Row110">
            <table:table-cell table:style-name="Cell420">
              <text:p text:style-name="P1211"><text:span text:style-name="T1211_1">Tsunami</text:span></text:p>
            </table:table-cell>
            <table:table-cell table:style-name="Cell421">
              <text:p text:style-name="P1212"><text:span text:style-name="T1212_1">Geological</text:span></text:p>
            </table:table-cell>
            <table:table-cell table:style-name="Cell422">
              <text:p text:style-name="P1213"><text:span text:style-name="T1213_1">Significant</text:span></text:p>
            </table:table-cell>
            <table:table-cell table:style-name="Cell423">
              <text:p text:style-name="P1214"><text:span text:style-name="T1214_1">-<text:s/></text:span><text:span text:style-name="T1214_2">G</text:span><text:span text:style-name="T1214_3">eolog</text:span><text:span text:style-name="T1214_4">y<text:s/></text:span><text:span text:style-name="T1214_5">(BGS<text:s/>secondees)</text:span></text:p>
              <text:p text:style-name="P1215"><text:span text:style-name="T1215_1">-<text:s/></text:span><text:span text:style-name="T1215_2">Humanitarian<text:s/>(FCDO<text:s/>Advisers)</text:span></text:p>
              <text:p text:style-name="P1216"><text:span text:style-name="T1216_1">-<text:s/>Geology<text:s/>/<text:s/>Hydrology<text:s/>(BGS<text:s/>secondees,<text:s/>multi-hazard<text:s/>research<text:s/>network</text:span><text:span text:style-name="T1216_2">)</text:span></text:p>
              <text:p text:style-name="P1217"><text:span text:style-name="T1217_1">-<text:s/>Social<text:s/>and<text:s/>behavioural<text:s/>sciences<text:s/>(FCDO<text:s/>advisers,<text:s/></text:span><text:span text:style-name="T1217_2">multi-hazard<text:s/>research<text:s/>network)</text:span></text:p>
              <text:p text:style-name="P1218"/>
            </table:table-cell>
            <table:table-cell table:style-name="Cell424">
              <text:p text:style-name="P1219"><text:span text:style-name="T1219_1">-<text:s/>Earth<text:s/>observation<text:s/>and<text:s/>mapping<text:s/>(MoU,<text:s/>BGS)</text:span></text:p>
              <text:p text:style-name="P1220"><text:span text:style-name="T1220_1">-<text:s/>Rapid<text:s/>academic<text:s/>advice<text:s/>and<text:s/>evidence<text:s/>synthesis<text:s/>(</text:span><text:span text:style-name="T1220_2">multi-hazard<text:s/>research<text:s/>network</text:span><text:span text:style-name="T1220_3">)</text:span></text:p>
            </table:table-cell>
          </table:table-row>
          <table:table-row table:style-name="Row111">
            <table:table-cell table:style-name="Cell425">
              <text:p text:style-name="P1221"><text:span text:style-name="T1221_1">Major<text:s/>conflict</text:span></text:p>
            </table:table-cell>
            <table:table-cell table:style-name="Cell426">
              <text:p text:style-name="P1222"><text:span text:style-name="T1222_1">Economic<text:s/>and<text:s/>political</text:span></text:p>
            </table:table-cell>
            <table:table-cell table:style-name="Cell427">
              <text:p text:style-name="P1223"><text:span text:style-name="T1223_1">Moderate</text:span></text:p>
            </table:table-cell>
            <table:table-cell table:style-name="Cell428">
              <text:p text:style-name="P1224"><text:span text:style-name="T1224_1">-<text:s/>Conflict<text:s/>(FCDO<text:s/>Advisers)</text:span></text:p>
              <text:p text:style-name="P1225"><text:span text:style-name="T1225_1">-<text:s/>Social<text:s/>and<text:s/>behavioural<text:s/>sciences<text:s/>(FCDO<text:s/>advisers,<text:s/>multi-hazard<text:s/>research<text:s/>network)</text:span></text:p>
              <text:p text:style-name="P1226"><text:span text:style-name="T1226_1">-<text:s/>Humanitarian<text:s/>(FCDO<text:s/>Advisers)</text:span></text:p>
            </table:table-cell>
            <table:table-cell table:style-name="Cell429">
              <text:p text:style-name="P1227"><text:span text:style-name="T1227_1">-<text:s/>Rapid<text:s/>security<text:s/>advice<text:s/>(MoU,<text:s/>Dstl)</text:span><text:span text:style-name="T1227_2"><text:s/></text:span></text:p>
              <text:p text:style-name="P1228"><text:span text:style-name="T1228_1">-<text:s/>Rapid<text:s/>academic<text:s/>advice<text:s/>and<text:s/>evidence<text:s/>synthesis<text:s/>(</text:span><text:span text:style-name="T1228_2">multi-hazard<text:s/>research<text:s/>network</text:span><text:span text:style-name="T1228_3">)</text:span></text:p>
              <text:p text:style-name="P1229"><text:span text:style-name="T1229_1">-<text:s/>Mortality<text:s/>modelling<text:s/>(scale-up<text:s/>and<text:s/>pivot<text:s/>funding)</text:span></text:p>
            </table:table-cell>
          </table:table-row>
          <table:table-row table:style-name="Row112">
            <table:table-cell table:style-name="Cell430">
              <text:p text:style-name="P1230"><text:span text:style-name="T1230_1">Cyber-attack<text:s/>on<text:s/>infrastructure</text:span></text:p>
            </table:table-cell>
            <table:table-cell table:style-name="Cell431">
              <text:p text:style-name="P1231"><text:span text:style-name="T1231_1">Technological</text:span></text:p>
            </table:table-cell>
            <table:table-cell table:style-name="Cell432">
              <text:p text:style-name="P1232"><text:span text:style-name="T1232_1">Moderate</text:span></text:p>
            </table:table-cell>
            <table:table-cell table:style-name="Cell433">
              <text:p text:style-name="P1233"><text:span text:style-name="T1233_1">-<text:s/>Technology<text:s/>(RAs,<text:s/>SRFs,<text:s/>MoU<text:s/>with<text:s/>Dstl)</text:span></text:p>
              <text:p text:style-name="P1234"><text:span text:style-name="T1234_1">-<text:s/>Infrastructure<text:s/>(FCDO<text:s/>Advisers,<text:s/>MoU<text:s/>with<text:s/>Dstl)</text:span></text:p>
              <text:p text:style-name="P1235"><text:span text:style-name="T1235_1">-<text:s/>Social<text:s/>and<text:s/>behavioural<text:s/>sciences<text:s/>(FCDO<text:s/>advisers,<text:s/>multi-hazard<text:s/>research<text:s/>network)</text:span></text:p>
              <text:p text:style-name="P1236"><text:span text:style-name="T1236_1">-<text:s/></text:span><text:span text:style-name="T1236_2">Security</text:span><text:span text:style-name="T1236_3"><text:s/>(MoU</text:span><text:span text:style-name="T1236_4"><text:s/>with</text:span><text:span text:style-name="T1236_5"><text:s/>Dstl)</text:span><text:span text:style-name="T1236_6"><text:s/></text:span></text:p>
            </table:table-cell>
            <table:table-cell table:style-name="Cell434">
              <text:p text:style-name="P1237"><text:span text:style-name="T1237_1">-<text:s/>Rapid<text:s/>academic<text:s/>advice<text:s/>and<text:s/>evidence<text:s/>synthesis<text:s/>(</text:span><text:span text:style-name="T1237_2">multi-hazard<text:s/>research<text:s/>network</text:span><text:span text:style-name="T1237_3">)</text:span></text:p>
            </table:table-cell>
          </table:table-row>
          <table:table-row table:style-name="Row113">
            <table:table-cell table:style-name="Cell435">
              <text:p text:style-name="P1238"><text:span text:style-name="T1238_1">Food<text:s/>supply<text:s/>contamination</text:span></text:p>
            </table:table-cell>
            <table:table-cell table:style-name="Cell436">
              <text:p text:style-name="P1239"><text:span text:style-name="T1239_1">Biological</text:span></text:p>
            </table:table-cell>
            <table:table-cell table:style-name="Cell437">
              <text:p text:style-name="P1240"><text:span text:style-name="T1240_1">Moderate</text:span></text:p>
            </table:table-cell>
            <table:table-cell table:style-name="Cell438">
              <text:p text:style-name="P1241"><text:span text:style-name="T1241_1">-<text:s/>Epidemiolog</text:span><text:span text:style-name="T1241_2">y<text:s/>(MoU<text:s/>with<text:s/>UKHSA,<text:s/>multi-hazard<text:s/>research<text:s/>network</text:span><text:span text:style-name="T1241_3">)</text:span></text:p>
              <text:p text:style-name="P1242"><text:span text:style-name="T1242_1">-<text:s/>Food<text:s/>science<text:s/>(FCDO<text:s/>advisers,<text:s/>multi-hazard<text:s/>research<text:s/>network</text:span><text:span text:style-name="T1242_2">)</text:span></text:p>
              <text:p text:style-name="P1243"><text:span text:style-name="T1243_1">-<text:s/>Environmental<text:s/>science<text:s/>(FCDO<text:s/>advisers,<text:s/>multi-hazard<text:s/>research<text:s/>network</text:span><text:span text:style-name="T1243_2">)</text:span></text:p>
              <text:p text:style-name="P1244"><text:span text:style-name="T1244_1">-<text:s/>Health<text:s/></text:span><text:span text:style-name="T1244_2">(</text:span><text:span text:style-name="T1244_3">FCDO<text:s/>advisers,<text:s/></text:span><text:span text:style-name="T1244_4">MoU</text:span><text:span text:style-name="T1244_5"><text:s/>with<text:s/></text:span><text:span text:style-name="T1244_6">UKHSA)</text:span></text:p>
              <text:p text:style-name="P1245"><text:span text:style-name="T1245_1">-<text:s/>Social<text:s/>and<text:s/>behavioural<text:s/>sciences<text:s/>(FCDO<text:s/>advisers,<text:s/>multi-hazard<text:s/>research<text:s/>network)</text:span></text:p>
            </table:table-cell>
            <table:table-cell table:style-name="Cell439">
              <text:p text:style-name="P1246"><text:span text:style-name="T1246_1">-<text:s/>Rapid<text:s/>academic<text:s/>advice<text:s/>and<text:s/>evidence<text:s/>synthesis<text:s/>(</text:span><text:span text:style-name="T1246_2">multi-hazard<text:s/>research<text:s/>network</text:span><text:span text:style-name="T1246_3">)</text:span></text:p>
            </table:table-cell>
          </table:table-row>
          <table:table-row table:style-name="Row114">
            <table:table-cell table:style-name="Cell440">
              <text:p text:style-name="P1247"><text:span text:style-name="T1247_1">Landslides</text:span></text:p>
            </table:table-cell>
            <table:table-cell table:style-name="Cell441">
              <text:p text:style-name="P1248"><text:span text:style-name="T1248_1">Geological</text:span></text:p>
            </table:table-cell>
            <table:table-cell table:style-name="Cell442">
              <text:p text:style-name="P1249"><text:span text:style-name="T1249_1">Moderate</text:span></text:p>
            </table:table-cell>
            <table:table-cell table:style-name="Cell443">
              <text:p text:style-name="P1250"><text:span text:style-name="T1250_1">-<text:s/>Geology<text:s/></text:span><text:span text:style-name="T1250_2">(BGS<text:s/>secondees)</text:span></text:p>
              <text:p text:style-name="P1251"><text:span text:style-name="T1251_1">-<text:s/>Environmental<text:s/>science<text:s/>(FCDO<text:s/>advisers,<text:s/>multi-hazard<text:s/>research<text:s/>network</text:span><text:span text:style-name="T1251_2">)</text:span></text:p>
              <text:p text:style-name="P1252"><text:span text:style-name="T1252_1">-<text:s/>Health<text:s/></text:span><text:span text:style-name="T1252_2">(</text:span><text:span text:style-name="T1252_3">FCDO<text:s/>advisers,<text:s/></text:span><text:span text:style-name="T1252_4">MoU</text:span><text:span text:style-name="T1252_5"><text:s/>with<text:s/></text:span><text:span text:style-name="T1252_6">UKHSA)</text:span></text:p>
              <text:p text:style-name="P1253"><text:span text:style-name="T1253_1">-<text:s/>Social<text:s/>and<text:s/>behavioural<text:s/>sciences<text:s/>(FCDO<text:s/>advisers,<text:s/>multi-hazard<text:s/>research<text:s/>network)</text:span></text:p>
            </table:table-cell>
            <table:table-cell table:style-name="Cell444">
              <text:p text:style-name="P1254"><text:span text:style-name="T1254_1"><text:s/>-<text:s/>Predictive<text:s/>modelling<text:s/>research<text:s/>and<text:s/>product<text:s/>development<text:s/>(MoU,<text:s/>BGS<text:s/>and/or<text:s/></text:span><text:span text:style-name="T1254_2">multi-hazard<text:s/>research<text:s/>network</text:span><text:span text:style-name="T1254_3">)</text:span></text:p>
              <text:p text:style-name="P1255"><text:span text:style-name="T1255_1">-<text:s/>Geospatial<text:s/>data<text:s/>science<text:s/></text:span><text:span text:style-name="T1255_2">(</text:span><text:span text:style-name="T1255_3">multi-hazard<text:s/>research<text:s/>network</text:span><text:span text:style-name="T1255_4">)</text:span></text:p>
              <text:p text:style-name="P1256"><text:span text:style-name="T1256_1">-<text:s/>Earth<text:s/>observation<text:s/>and<text:s/>mapping<text:s/>(MoU,<text:s/>BGS)</text:span></text:p>
              <text:p text:style-name="P1257"><text:span text:style-name="T1257_1">-</text:span><text:span text:style-name="T1257_2"><text:s/>Rapid<text:s/>academic<text:s/>advice<text:s/>and<text:s/>evidence<text:s/>synthesis<text:s/>(</text:span><text:span text:style-name="T1257_3">multi-hazard<text:s/>research<text:s/>network</text:span><text:span text:style-name="T1257_4">)</text:span></text:p>
            </table:table-cell>
          </table:table-row>
          <table:table-row table:style-name="Row115">
            <table:table-cell table:style-name="Cell445">
              <text:p text:style-name="P1258"><text:span text:style-name="T1258_1">Poor<text:s/>air<text:s/>quality</text:span></text:p>
            </table:table-cell>
            <table:table-cell table:style-name="Cell446">
              <text:p text:style-name="P1259"><text:span text:style-name="T1259_1">Atmospheric</text:span></text:p>
            </table:table-cell>
            <table:table-cell table:style-name="Cell447">
              <text:p text:style-name="P1260"><text:span text:style-name="T1260_1">Moderate</text:span></text:p>
            </table:table-cell>
            <table:table-cell table:style-name="Cell448">
              <text:p text:style-name="P1261"><text:span text:style-name="T1261_1">-<text:s/></text:span><text:span text:style-name="T1261_2">M</text:span><text:span text:style-name="T1261_3">eteorolog</text:span><text:span text:style-name="T1261_4">y<text:s/></text:span><text:span text:style-name="T1261_5">(Met<text:s/>office<text:s/>secondees)</text:span></text:p>
              <text:p text:style-name="P1262"><text:span text:style-name="T1262_1">-<text:s/>Engineering<text:s/>(FCDO<text:s/>Advisers,<text:s/>MoU<text:s/>with<text:s/>Dstl)</text:span></text:p>
              <text:p text:style-name="P1263"><text:span text:style-name="T1263_1">-<text:s/>Epidemiolog</text:span><text:span text:style-name="T1263_2">y<text:s/>(MoU<text:s/>with<text:s/>UKHSA,<text:s/>multi-hazard<text:s/>research<text:s/>network</text:span><text:span text:style-name="T1263_3">)</text:span></text:p>
              <text:p text:style-name="P1264"><text:span text:style-name="T1264_1">-<text:s/>Environmental<text:s/>science<text:s/>(FCDO<text:s/>advisers,<text:s/>multi-hazard<text:s/>research<text:s/>network</text:span><text:span text:style-name="T1264_2">)</text:span></text:p>
              <text:p text:style-name="P1265"><text:span text:style-name="T1265_1">-<text:s/>Health<text:s/></text:span><text:span text:style-name="T1265_2">(</text:span><text:span text:style-name="T1265_3">FCDO<text:s/>advisers,<text:s/></text:span><text:span text:style-name="T1265_4">MoU</text:span><text:span text:style-name="T1265_5"><text:s/>with<text:s/></text:span><text:span text:style-name="T1265_6">UKHSA)</text:span></text:p>
              <text:p text:style-name="P1266"><text:span text:style-name="T1266_1">-<text:s/>Social<text:s/>and<text:s/>behavioural<text:s/>sciences<text:s/>(FCDO<text:s/>advisers,<text:s/>multi-hazard<text:s/>research<text:s/>network)</text:span></text:p>
            </table:table-cell>
            <table:table-cell table:style-name="Cell449">
              <text:p text:style-name="P1267"><text:span text:style-name="T1267_1">-<text:s/>Predictive<text:s/>modelling<text:s/>research<text:s/>and<text:s/>product<text:s/>development<text:s/>(Met<text:s/>Office<text:s/>MoU<text:s/>and/or<text:s/></text:span><text:span text:style-name="T1267_2">multi-hazard<text:s/>research<text:s/>network</text:span><text:span text:style-name="T1267_3">)</text:span></text:p>
              <text:p text:style-name="P1268"><text:span text:style-name="T1268_1">-<text:s/>Rapid<text:s/>meteorological<text:s/>advice<text:s/>(Met<text:s/>office<text:s/>secondees)</text:span></text:p>
              <text:p text:style-name="P1269"><text:span text:style-name="T1269_1">-<text:s/>Rapid<text:s/>academic<text:s/>advice<text:s/>and<text:s/>evidence<text:s/>synthesis<text:s/>(</text:span><text:span text:style-name="T1269_2">multi-hazard<text:s/>research<text:s/>network</text:span><text:span text:style-name="T1269_3">)</text:span></text:p>
            </table:table-cell>
          </table:table-row>
          <table:table-row table:style-name="Row116">
            <table:table-cell table:style-name="Cell450">
              <text:p text:style-name="P1270"><text:span text:style-name="T1270_1">Storms<text:s/>(including<text:s/>tropical<text:s/>storms)</text:span></text:p>
            </table:table-cell>
            <table:table-cell table:style-name="Cell451">
              <text:p text:style-name="P1271"><text:span text:style-name="T1271_1">Atmospheric</text:span></text:p>
            </table:table-cell>
            <table:table-cell table:style-name="Cell452">
              <text:p text:style-name="P1272"><text:span text:style-name="T1272_1">Moderate</text:span></text:p>
            </table:table-cell>
            <table:table-cell table:style-name="Cell453">
              <text:p text:style-name="P1273"><text:span text:style-name="T1273_1">-<text:s/></text:span><text:span text:style-name="T1273_2">M</text:span><text:span text:style-name="T1273_3">eteorolog</text:span><text:span text:style-name="T1273_4">y<text:s/></text:span><text:span text:style-name="T1273_5">(Met<text:s/>office<text:s/>secondees)</text:span></text:p>
              <text:p text:style-name="P1274"><text:span text:style-name="T1274_1">-<text:s/>Hydrology<text:s/></text:span><text:span text:style-name="T1274_2">(</text:span><text:span text:style-name="T1274_3">multi-hazard<text:s/>research<text:s/>network</text:span><text:span text:style-name="T1274_4">)</text:span></text:p>
              <text:p text:style-name="P1275"><text:span text:style-name="T1275_1">-<text:s/>Health<text:s/></text:span><text:span text:style-name="T1275_2">(</text:span><text:span text:style-name="T1275_3">FCDO<text:s/>advisers,<text:s/></text:span><text:span text:style-name="T1275_4">MoU</text:span><text:span text:style-name="T1275_5"><text:s/>with<text:s/></text:span><text:span text:style-name="T1275_6">UKHSA)</text:span></text:p>
              <text:p text:style-name="P1276"><text:span text:style-name="T1276_1">-<text:s/>Social<text:s/>and<text:s/>behavioural<text:s/>sciences<text:s/>(FCDO<text:s/>advisers,<text:s/>multi-hazard<text:s/>research<text:s/>network)</text:span></text:p>
            </table:table-cell>
            <table:table-cell table:style-name="Cell454">
              <text:p text:style-name="P1277"><text:span text:style-name="T1277_1">-<text:s/>Predictive<text:s/>modelling<text:s/>research<text:s/>and<text:s/>product<text:s/>development<text:s/>(Met<text:s/>Office<text:s/>MoU<text:s/>and/or<text:s/></text:span><text:span text:style-name="T1277_2">multi-hazard<text:s/>research<text:s/>network</text:span><text:span text:style-name="T1277_3">)</text:span></text:p>
              <text:p text:style-name="P1278"><text:span text:style-name="T1278_1">-<text:s/>Rapid<text:s/>academic<text:s/>advice<text:s/>and<text:s/>evidence<text:s/>synthesis<text:s/>(</text:span><text:span text:style-name="T1278_2">multi-hazard<text:s/>research<text:s/>network</text:span><text:span text:style-name="T1278_3">)</text:span></text:p>
            </table:table-cell>
          </table:table-row>
          <table:table-row table:style-name="Row117">
            <table:table-cell table:style-name="Cell455">
              <text:p text:style-name="P1279"><text:span text:style-name="T1279_1">Volcanic<text:s/>eruption</text:span></text:p>
            </table:table-cell>
            <table:table-cell table:style-name="Cell456">
              <text:p text:style-name="P1280"><text:span text:style-name="T1280_1">Geological</text:span></text:p>
            </table:table-cell>
            <table:table-cell table:style-name="Cell457">
              <text:p text:style-name="P1281"><text:span text:style-name="T1281_1">Moderate</text:span></text:p>
            </table:table-cell>
            <table:table-cell table:style-name="Cell458">
              <text:p text:style-name="P1282"><text:span text:style-name="T1282_1">-<text:s/>Geology<text:s/>(BGS<text:s/>secondees)</text:span></text:p>
              <text:p text:style-name="P1283"><text:span text:style-name="T1283_1">-<text:s/></text:span><text:span text:style-name="T1283_2">M</text:span><text:span text:style-name="T1283_3">eteorolo</text:span><text:span text:style-name="T1283_4">gy</text:span><text:span text:style-name="T1283_5"><text:s/>(Met<text:s/>office<text:s/>secondees)</text:span></text:p>
              <text:p text:style-name="P1284"><text:span text:style-name="T1284_1">-<text:s/>Environmental<text:s/>science<text:s/>(FCDO<text:s/>advisers,<text:s/>multi-hazard<text:s/>research<text:s/>network</text:span><text:span text:style-name="T1284_2">)</text:span></text:p>
              <text:p text:style-name="P1285"><text:span text:style-name="T1285_1">-<text:s/>Health<text:s/></text:span><text:span text:style-name="T1285_2">(</text:span><text:span text:style-name="T1285_3">FCDO<text:s/>advisers,<text:s/></text:span><text:span text:style-name="T1285_4">MoU</text:span><text:span text:style-name="T1285_5"><text:s/>with<text:s/></text:span><text:span text:style-name="T1285_6">UKHSA)</text:span></text:p>
              <text:p text:style-name="P1286"><text:span text:style-name="T1286_1">-<text:s/>Social<text:s/>and<text:s/>behavioural<text:s/>sciences<text:s/>(FCDO<text:s/>advisers,<text:s/>multi-hazard<text:s/>research<text:s/>network)</text:span></text:p>
            </table:table-cell>
            <table:table-cell table:style-name="Cell459">
              <text:p text:style-name="P1287"><text:span text:style-name="T1287_1">-<text:s/>Predictive<text:s/>modelling<text:s/>research<text:s/>and<text:s/>product<text:s/>development<text:s/>(BGS<text:s/>MoU<text:s/>and/or<text:s/></text:span><text:span text:style-name="T1287_2">multi-hazard<text:s/>research<text:s/>network</text:span><text:span text:style-name="T1287_3">)</text:span></text:p>
              <text:p text:style-name="P1288"><text:span text:style-name="T1288_1">-<text:s/>Geospatial<text:s/>data<text:s/>science<text:s/></text:span><text:span text:style-name="T1288_2">(</text:span><text:span text:style-name="T1288_3">multi-hazard<text:s/>research<text:s/>network</text:span><text:span text:style-name="T1288_4">)</text:span></text:p>
              <text:p text:style-name="P1289"><text:span text:style-name="T1289_1">-<text:s/>Earth<text:s/>observation<text:s/>and<text:s/>mapping<text:s/>(MoU,<text:s/>BGS)</text:span></text:p>
              <text:p text:style-name="P1290"><text:span text:style-name="T1290_1">-<text:s/>Rapid<text:s/>academic<text:s/>advice<text:s/>and<text:s/>evidence<text:s/>synthesis<text:s/>(</text:span><text:span text:style-name="T1290_2">multi-hazard<text:s/>research<text:s/>network</text:span><text:span text:style-name="T1290_3">)</text:span></text:p>
            </table:table-cell>
          </table:table-row>
          <table:table-row table:style-name="Row118">
            <table:table-cell table:style-name="Cell460">
              <text:p text:style-name="P1291"><text:span text:style-name="T1291_1">Earthquake</text:span></text:p>
            </table:table-cell>
            <table:table-cell table:style-name="Cell461">
              <text:p text:style-name="P1292"><text:span text:style-name="T1292_1">Geological</text:span></text:p>
            </table:table-cell>
            <table:table-cell table:style-name="Cell462">
              <text:p text:style-name="P1293"><text:span text:style-name="T1293_1">Limited</text:span></text:p>
            </table:table-cell>
            <table:table-cell table:style-name="Cell463">
              <text:p text:style-name="P1294"><text:span text:style-name="T1294_1">-<text:s/>Geology<text:s/>(BGS<text:s/>secondees)</text:span></text:p>
              <text:p text:style-name="P1295"><text:span text:style-name="T1295_1">-<text:s/></text:span><text:span text:style-name="T1295_2">M</text:span><text:span text:style-name="T1295_3">eteorolo</text:span><text:span text:style-name="T1295_4">gy</text:span><text:span text:style-name="T1295_5"><text:s/>(Met<text:s/>office<text:s/>secondees)</text:span></text:p>
              <text:p text:style-name="P1296"><text:span text:style-name="T1296_1">-<text:s/>Health<text:s/></text:span><text:span text:style-name="T1296_2">(</text:span><text:span text:style-name="T1296_3">FCDO<text:s/>advisers,<text:s/></text:span><text:span text:style-name="T1296_4">MoU</text:span><text:span text:style-name="T1296_5"><text:s/>with<text:s/></text:span><text:span text:style-name="T1296_6">UKHSA)</text:span></text:p>
              <text:p text:style-name="P1297"><text:span text:style-name="T1297_1">-<text:s/>Social<text:s/>and<text:s/>behavioural<text:s/>sciences<text:s/>(FCDO<text:s/>advisers,<text:s/>multi-hazard<text:s/>research<text:s/>network)</text:span></text:p>
            </table:table-cell>
            <table:table-cell table:style-name="Cell464">
              <text:p text:style-name="P1298"><text:span text:style-name="T1298_1">-<text:s/>Predictive<text:s/>modelling<text:s/>research<text:s/>and<text:s/>product<text:s/>development<text:s/>(BGS<text:s/>MoU<text:s/>and/or<text:s/></text:span><text:span text:style-name="T1298_2">multi-hazard<text:s/>research<text:s/>network</text:span><text:span text:style-name="T1298_3">)</text:span></text:p>
              <text:p text:style-name="P1299"><text:span text:style-name="T1299_1">-<text:s/>Geospatial<text:s/>data<text:s/>science<text:s/></text:span><text:span text:style-name="T1299_2">(</text:span><text:span text:style-name="T1299_3">multi-hazard<text:s/>research<text:s/>network</text:span><text:span text:style-name="T1299_4">)</text:span></text:p>
              <text:p text:style-name="P1300"><text:span text:style-name="T1300_1">-<text:s/>Earth<text:s/>observation<text:s/>and<text:s/>mapping<text:s/>(MoU,<text:s/>BGS)</text:span></text:p>
              <text:p text:style-name="P1301"><text:span text:style-name="T1301_1">-<text:s/>Rapid<text:s/>health<text:s/>advice<text:s/>(MoU,<text:s/>UKHSA)</text:span></text:p>
              <text:p text:style-name="P1302"><text:span text:style-name="T1302_1">-<text:s/>Rapid<text:s/>academic<text:s/>advice<text:s/>and<text:s/>evidence<text:s/>synthesis<text:s/>(</text:span><text:span text:style-name="T1302_2">multi-hazard<text:s/>research<text:s/>network</text:span><text:span text:style-name="T1302_3">)</text:span></text:p>
            </table:table-cell>
          </table:table-row>
          <table:table-row table:style-name="Row119">
            <table:table-cell table:style-name="Cell465">
              <text:p text:style-name="P1303"><text:span text:style-name="T1303_1">Wildfire</text:span></text:p>
            </table:table-cell>
            <table:table-cell table:style-name="Cell466">
              <text:p text:style-name="P1304"><text:span text:style-name="T1304_1">Atmospheric</text:span></text:p>
            </table:table-cell>
            <table:table-cell table:style-name="Cell467">
              <text:p text:style-name="P1305"><text:span text:style-name="T1305_1">Limited</text:span></text:p>
            </table:table-cell>
            <table:table-cell table:style-name="Cell468">
              <text:p text:style-name="P1306"><text:span text:style-name="T1306_1">-<text:s/></text:span><text:span text:style-name="T1306_2">M</text:span><text:span text:style-name="T1306_3">eteorolog</text:span><text:span text:style-name="T1306_4">y</text:span><text:span text:style-name="T1306_5"><text:s/>Met<text:s/>office<text:s/>secondees)</text:span></text:p>
              <text:p text:style-name="P1307"><text:span text:style-name="T1307_1">-<text:s/></text:span><text:span text:style-name="T1307_2">H</text:span><text:span text:style-name="T1307_3">ealth<text:s/>(</text:span><text:span text:style-name="T1307_4">FCDO<text:s/>Advisers,<text:s/></text:span><text:span text:style-name="T1307_5">MoU</text:span><text:span text:style-name="T1307_6"><text:s/>with<text:s/></text:span><text:span text:style-name="T1307_7">UKHSA)</text:span></text:p>
              <text:p text:style-name="P1308"><text:span text:style-name="T1308_1">-<text:s/>Environmental<text:s/>science<text:s/>(FCDO<text:s/>advisers,<text:s/>multi-hazard<text:s/>research<text:s/>network</text:span><text:span text:style-name="T1308_2">)</text:span></text:p>
              <text:p text:style-name="P1309"><text:span text:style-name="T1309_1">-<text:s/>Social<text:s/>and<text:s/>behavioural<text:s/>sciences<text:s/>(FCDO<text:s/>advisers,<text:s/>multi-hazard<text:s/>research<text:s/>network)</text:span></text:p>
            </table:table-cell>
            <table:table-cell table:style-name="Cell469">
              <text:p text:style-name="P1310"><text:span text:style-name="T1310_1">-<text:s/>Predictive<text:s/>modelling<text:s/>research<text:s/>and<text:s/>product<text:s/>development<text:s/>(Met<text:s/>Office<text:s/>MoU<text:s/>and/or<text:s/></text:span><text:span text:style-name="T1310_2">multi-hazard<text:s/>research<text:s/>network</text:span><text:span text:style-name="T1310_3">)</text:span></text:p>
              <text:p text:style-name="P1311"><text:span text:style-name="T1311_1">-<text:s/>Geospatial<text:s/>data<text:s/>science<text:s/></text:span><text:span text:style-name="T1311_2">(</text:span><text:span text:style-name="T1311_3">multi-hazard<text:s/>research<text:s/>network</text:span><text:span text:style-name="T1311_4">)</text:span></text:p>
              <text:p text:style-name="P1312"><text:span text:style-name="T1312_1">-<text:s/>Earth<text:s/>observation<text:s/>and<text:s/>mapping<text:s/>(MoU,<text:s/>BGS)</text:span></text:p>
              <text:p text:style-name="P1313"><text:span text:style-name="T1313_1">-<text:s/>Rapid<text:s/>academic<text:s/>advice<text:s/>and<text:s/>evidence<text:s/>synthesis<text:s/>(</text:span><text:span text:style-name="T1313_2">multi-hazard<text:s/>research<text:s/>network</text:span><text:span text:style-name="T1313_3">)</text:span></text:p>
            </table:table-cell>
          </table:table-row>
        </table:table>
        <text:p text:style-name="P1314"/>
        <text:p text:style-name="P1315"/>
        <text:p text:style-name="P1316"/>
        <text:p text:style-name="P1317"/>
        <text:p text:style-name="P1318"/>
        <text:p text:style-name="P1319"/>
        <text:p text:style-name="P1320"/>
      </text:section>
      <text:section text:style-name="S11" text:name="S11">
        <text:h text:style-name="P1321" text:outline-level="1"><text:span text:style-name="T1321_1">Annex<text:s/></text:span><text:span text:style-name="T1321_2">3.</text:span><text:span text:style-name="T1321_3"><text:s/></text:span><text:span text:style-name="T1321_4">Internal<text:s/>teams<text:s/>and<text:s/>pre-existing<text:s/>programmes<text:s/>SECE<text:s/>will<text:s/>link<text:s/>to</text:span></text:h>
        <text:p text:style-name="P1322"/>
        <text:p text:style-name="P1323"><draw:frame svg:x="0cm" svg:y="0cm" svg:width="18.745cm" svg:height="21.826cm" draw:style-name="FR5" text:anchor-type="as-char" draw:z-index="0"><draw:image xlink:href="Pictures/image5.png" xlink:type="simple" xlink:show="embed" xlink:actuate="onLoad"/></draw:frame></text:p>
        <text:h text:style-name="P1324" text:outline-level="1"><text:span text:style-name="T1324_1">Annex<text:s/></text:span><text:span text:style-name="T1324_2">4</text:span><text:span text:style-name="T1324_3">.<text:s/>Summary<text:s/>of<text:s/>early<text:s/>market<text:s/>engagement<text:s/>event</text:span></text:h>
        <text:p text:style-name="P1325"/>
        <text:p text:style-name="P1326"><text:span text:style-name="T1326_1">Attendee<text:s/>characteristics</text:span><text:span text:style-name="T1326_2"> </text:span></text:p>
        <text:p text:style-name="P1327"><text:span text:style-name="T1327_1">177</text:span><text:span text:style-name="T1327_2"><text:s/></text:span><text:span text:style-name="T1327_3">p</text:span><text:span text:style-name="T1327_4">eople<text:s/>attended<text:s/>the<text:s/></text:span><text:span text:style-name="T1327_5">online<text:s/>EME<text:s/>event,<text:s/>with<text:s/>over<text:s/>50<text:s/>different<text:s/>organisations<text:s/>represented.<text:s/></text:span><text:span text:style-name="T1327_6">The<text:s/>majority<text:s/>of</text:span><text:span text:style-name="T1327_7"><text:s/></text:span><text:span text:style-name="T1327_8">the<text:s/>organisations</text:span><text:span text:style-name="T1327_9"><text:s/>(58%)<text:s/>were<text:s/>universities,<text:s/>academic<text:s/>or<text:s/>research<text:s/>institutions,<text:s/>followed<text:s/>by<text:s/>SME<text:s/>private<text:s/>sector<text:s/>consultancy<text:s/>(16%).<text:s/></text:span><text:span text:style-name="T1327_10">During<text:s/>the<text:s/>EME,<text:s/>we<text:s/>asked<text:s/></text:span><text:span text:style-name="T1327_11">participants<text:s/>a<text:s/>series<text:s/>of<text:s/>questions<text:s/>to<text:s/>gauge<text:s/>the<text:s/>interest<text:s/>and<text:s/>capabilities<text:s/>of<text:s/>the<text:s/>market.<text:s/>Their<text:s/>answers<text:s/>have<text:s/>been<text:s/>qualitative<text:s/>analysed<text:s/>and<text:s/>are<text:s/>presented<text:s/>below.</text:span></text:p>
        <text:p text:style-name="P1328"><text:span text:style-name="T1328_1"> </text:span></text:p>
        <text:p text:style-name="P1329"><text:span text:style-name="T1329_1">Reflections<text:s/>on<text:s/></text:span><text:span text:style-name="T1329_2">workstreams</text:span></text:p>
        <text:p text:style-name="P1330"><text:span text:style-name="T1330_1">When<text:s/>asked<text:s/>about<text:s/>the<text:s/>envisaged<text:s/>workstreams,<text:s/>t</text:span><text:span text:style-name="T1330_2">here<text:s/>were<text:s/></text:span><text:span text:style-name="T1330_3">many</text:span><text:span text:style-name="T1330_4"><text:s/>responses<text:s/>about<text:s/>scope<text:s/>and<text:s/>budget,<text:s/>with<text:s/>most<text:s/>people<text:s/>commenting<text:s/>that<text:s/>it<text:s/>would<text:s/>be<text:s/>hard<text:s/>to<text:s/>deliver<text:s/>the<text:s/>project<text:s/>aims<text:s/>on<text:s/>the<text:s/>existing<text:s/>budget</text:span><text:span text:style-name="T1330_5"><text:s/>(£10m<text:s/>across<text:s/>3.5<text:s/>years)</text:span><text:span text:style-name="T1330_6">.</text:span></text:p>
        <text:p text:style-name="P1331"><text:span text:style-name="T1331_1"> </text:span></text:p>
        <text:p text:style-name="P1332"><text:span text:style-name="T1332_1">P</text:span><text:span text:style-name="T1332_2">otential<text:s/>collaborations</text:span></text:p>
        <text:p text:style-name="P1333"><text:span text:style-name="T1333_1">When<text:s/>asked<text:s/>about<text:s/></text:span><text:span text:style-name="T1333_2">how<text:s/>what<text:s/>form<text:s/>potential<text:s/>collaborations<text:s/>might<text:s/>take,<text:s/>t</text:span><text:span text:style-name="T1333_3">he<text:s/>most<text:s/>popular<text:s/>comments<text:s/></text:span><text:span text:style-name="T1333_4">(those<text:s/>that<text:s/>were<text:s/>engaged<text:s/>with<text:s/>most<text:s/>by<text:s/>others)<text:s/></text:span><text:span text:style-name="T1333_5">mentioned<text:s/>collaboration<text:s/>and<text:s/>engagement<text:s/>with<text:s/>local<text:s/>experts<text:s/>and<text:s/>existing<text:s/>networks.<text:s/>Other<text:s/></text:span><text:span text:style-name="T1333_6">c</text:span><text:span text:style-name="T1333_7">omments<text:s/>mentioned<text:s/>broad<text:s/>collaboration<text:s/>across<text:s/>academia<text:s/>and<text:s/>operational<text:s/>agencies,<text:s/>and<text:s/>across<text:s/>disciplines<text:s/>and<text:s/>institutions.</text:span></text:p>
        <text:p text:style-name="P1334"><text:span text:style-name="T1334_1"> </text:span></text:p>
        <text:p text:style-name="P1335"><text:span text:style-name="T1335_1">Enablers</text:span></text:p>
        <text:p text:style-name="P1336"><text:span text:style-name="T1336_1">When<text:s/>asked<text:s/>about<text:s/>what<text:s/>would<text:s/>enable<text:s/>the<text:s/>work<text:s/>of<text:s/>a<text:s/></text:span><text:span text:style-name="T1336_2">multi-hazard<text:s/>research<text:s/>network</text:span><text:span text:style-name="T1336_3">,<text:s/>m</text:span><text:span text:style-name="T1336_4">ost<text:s/>respondents<text:s/>mentioned<text:s/>sufficient<text:s/>time<text:s/>and<text:s/>funding.<text:s/>Other<text:s/>important<text:s/>factors<text:s/>were<text:s/>building<text:s/>trust<text:s/>and<text:s/>long-term<text:s/>partnerships,<text:s/>collaboration,<text:s/>flexibility<text:s/>and<text:s/>adaptability<text:s/>over<text:s/>time</text:span><text:span text:style-name="T1336_5">.</text:span><text:span text:style-name="T1336_6"> </text:span></text:p>
        <text:p text:style-name="P1337"><text:span text:style-name="T1337_1"> </text:span></text:p>
        <text:p text:style-name="P1338"><text:span text:style-name="T1338_1">Barriers</text:span></text:p>
        <text:p text:style-name="P1339"><text:span text:style-name="T1339_1">When<text:s/>asked<text:s/>about<text:s/>the<text:s/>barriers<text:s/>to<text:s/>delivering<text:s/>the<text:s/>work<text:s/>of<text:s/>the<text:s/></text:span><text:span text:style-name="T1339_2">multi-hazard<text:s/>research<text:s/>network</text:span><text:span text:style-name="T1339_3">,<text:s/></text:span><text:span text:style-name="T1339_4">there<text:s/>were<text:s/>concerns<text:s/>about<text:s/>the<text:s/>scope<text:s/>of<text:s/>SECE<text:s/>being<text:s/>beyond<text:s/>the<text:s/>time<text:s/>and<text:s/>budget<text:s/>constraints.<text:s/>Several<text:s/>commentators<text:s/>again<text:s/>cautioned<text:s/>against<text:s/>a<text:s/>single-hazard<text:s/>approach<text:s/>and<text:s/>working<text:s/>in<text:s/>silo</text:span><text:span text:style-name="T1339_5">e</text:span><text:span text:style-name="T1339_6">s,<text:s/></text:span><text:span text:style-name="T1339_7">strongly<text:s/></text:span><text:span text:style-name="T1339_8">advis</text:span><text:span text:style-name="T1339_9">ing</text:span><text:span text:style-name="T1339_10"><text:s/>a<text:s/>consortium<text:s/>approach.<text:s/>Avoiding<text:s/>duplication<text:s/>of<text:s/>existing<text:s/>projects<text:s/>and<text:s/>failing<text:s/>to<text:s/>learn<text:s/>from<text:s/>existing<text:s/>approaches<text:s/>were<text:s/>also<text:s/>mentioned.</text:span></text:p>
        <text:p text:style-name="P1340"/>
        <text:p text:style-name="P1341"><text:span text:style-name="T1341_1">Interest<text:s/>and<text:s/>capability</text:span></text:p>
        <text:p text:style-name="P1342"><text:span text:style-name="T1342_1">In<text:s/>a<text:s/>follow-up<text:s/>survey<text:s/>(with<text:s/></text:span><text:span text:style-name="T1342_2">64</text:span><text:span text:style-name="T1342_3"><text:s/>responses),<text:s/></text:span><text:span text:style-name="T1342_4">83%<text:s/>of</text:span><text:span text:style-name="T1342_5"><text:s/>participants<text:s/>expressed<text:s/>high<text:s/>or<text:s/>very<text:s/>high<text:s/>interest<text:s/>in<text:s/>delivering<text:s/>the<text:s/>various<text:s/>envisaged<text:s/>services<text:s/>of<text:s/>the<text:s/></text:span><text:span text:style-name="T1342_6">multi-hazard<text:s/>research<text:s/>network</text:span><text:span text:style-name="T1342_7">,<text:s/>with<text:s/>67%<text:s/>agreeing<text:s/>that<text:s/>it<text:s/>would<text:s/>be<text:s/>very<text:s/>easy<text:s/>for<text:s/>their<text:s/>organisation<text:s/>to<text:s/>be<text:s/>part<text:s/>of<text:s/>a<text:s/>delivery<text:s/>consortium<text:s/>led<text:s/>by<text:s/>an<text:s/>academic<text:s/>partner.</text:span></text:p>
        <text:p text:style-name="P1343"/>
        <text:p text:style-name="P1344"/>
      </text:section>
      <text:section text:style-name="S12" text:name="S12">
        <text:p text:style-name="P1345"><text:span text:style-name="T1345_1">Annex<text:s/></text:span><text:span text:style-name="T1345_2">5</text:span><text:span text:style-name="T1345_3">.<text:s/></text:span><text:span text:style-name="T1345_4">Assess</text:span><text:span text:style-name="T1345_5">ment<text:s/>of<text:s/>Expertise<text:s/>required<text:s/>in<text:s/>any<text:s/>emergency<text:s/>–<text:s/>and<text:s/>how<text:s/>that<text:s/>can<text:s/>be<text:s/>complemented<text:s/>through<text:s/>SECE</text:span></text:p>
        <text:p text:style-name="P1346"/>
        <table:table table:style-name="Table18">
          <table:table-column table:style-name="Column60"/>
          <table:table-column table:style-name="Column61"/>
          <table:table-column table:style-name="Column62"/>
          <table:table-row table:style-name="Row120">
            <table:table-cell table:style-name="Cell470">
              <text:p text:style-name="P1347"><text:span text:style-name="T1347_1">Type<text:s/>of<text:s/>Impact </text:span></text:p>
            </table:table-cell>
            <table:table-cell table:style-name="Cell471">
              <text:p text:style-name="P1348"><text:span text:style-name="T1348_1">Core<text:s/>Science<text:s/>Expertise<text:s/>Required </text:span></text:p>
            </table:table-cell>
            <table:table-cell table:style-name="Cell472">
              <text:p text:style-name="P1349"><text:span text:style-name="T1349_1">FCDO<text:s/></text:span><text:span text:style-name="T1349_2">Research</text:span><text:span text:style-name="T1349_3"><text:s/>Capabilities<text:s/>(proposed<text:s/>SECE<text:s/>capabilities<text:s/>in<text:s/>bold,<text:s/>potential<text:s/></text:span><text:span text:style-name="T1349_4">for<text:s/>a<text:s/>level<text:s/>of</text:span><text:span text:style-name="T1349_5"><text:s/>out-of-hours<text:s/>services<text:s/>in<text:s/>red)</text:span><text:span text:style-name="T1349_6"><text:note text:note-class="footnote"><text:note-citation/><text:note-body><text:p text:style-name="P1350"><text:span text:style-name="T1350_1"><text:s/>Drawn<text:s/>from<text:s/>FCDO’s<text:s/>GSE<text:s/>network<text:s/>capability<text:s/>mapping<text:s/>and<text:s/>RED’s<text:s/>internal<text:s/>capability<text:s/>mapping<text:s/>exercises</text:span></text:p></text:note-body></text:note></text:span><text:span text:style-name="T1350_2"> </text:span></text:p>
            </table:table-cell>
          </table:table-row>
          <table:table-row table:style-name="Row121">
            <table:table-cell table:style-name="Cell473">
              <text:p text:style-name="P1351"><text:span text:style-name="T1351_1">Health </text:span></text:p>
            </table:table-cell>
            <table:table-cell table:style-name="Cell474">
              <text:p text:style-name="P1352"><text:span text:style-name="T1352_1">Public<text:s/>Health,<text:s/>Medical<text:s/>Sciences </text:span></text:p>
            </table:table-cell>
            <table:table-cell table:style-name="Cell475">
              <text:p text:style-name="P1353"><text:span text:style-name="T1353_1">-<text:s/>Accredited<text:s/>Health<text:s/>Advisers<text:s/>[n=51]</text:span></text:p>
              <text:p text:style-name="P1354"><text:span text:style-name="T1354_1">-<text:s/>Non-accredited<text:s/>Health<text:s/>Advisers<text:s/>[n=2]</text:span></text:p>
              <text:p text:style-name="P1355"><text:span text:style-name="T1355_1">-<text:s/>Research<text:s/>Fellows<text:s/>[n=2]</text:span></text:p>
              <text:p text:style-name="P1356"><text:span text:style-name="T1356_1">-<text:s/></text:span><text:span text:style-name="T1356_2">Deep<text:s/>specialists<text:s/>[n=3–4]</text:span></text:p>
              <text:p text:style-name="P1357"><text:span text:style-name="T1357_1">-<text:s/>UKHSA<text:s/>(MoU,<text:s/>secondee<text:s/>or<text:s/>call<text:s/>down<text:s/>support)</text:span></text:p>
              <text:p text:style-name="P1358"><text:span text:style-name="T1358_1">-<text:s/>Multi-hazard<text:s/>research<text:s/>network</text:span></text:p>
            </table:table-cell>
          </table:table-row>
          <table:table-row table:style-name="Row122">
            <table:table-cell table:style-name="Cell476">
              <text:p text:style-name="P1359"><text:span text:style-name="T1359_1">Natural<text:s/>Environment </text:span></text:p>
            </table:table-cell>
            <table:table-cell table:style-name="Cell477">
              <text:p text:style-name="P1360"><text:span text:style-name="T1360_1">Environmental<text:s/>Sciences </text:span></text:p>
            </table:table-cell>
            <table:table-cell table:style-name="Cell478">
              <text:p text:style-name="P1361"><text:span text:style-name="T1361_1">-<text:s/>Accredited<text:s/>Climate<text:s/>and<text:s/>Environment<text:s/>Advisers<text:s/>[n=44] </text:span></text:p>
              <text:p text:style-name="P1362"><text:span text:style-name="T1362_1">-<text:s/>Accredited<text:s/>Food<text:s/>and<text:s/>Agriculture<text:s/>Advisers<text:s/>[n=38] </text:span></text:p>
              <text:p text:style-name="P1363"><text:span text:style-name="T1363_1">-<text:s/>Non-accredited<text:s/>Climate<text:s/>and<text:s/>Environment<text:s/>Advisers<text:s/>[n=12]</text:span></text:p>
              <text:p text:style-name="P1364"><text:span text:style-name="T1364_1">-<text:s/>Non-accredited<text:s/>Food<text:s/>and<text:s/>Agriculture<text:s/>Advisers<text:s/>[n=6]</text:span></text:p>
              <text:p text:style-name="P1365"><text:span text:style-name="T1365_1">-<text:s/>Senior<text:s/>Science<text:s/>Adviser<text:s/>with<text:s/>natural<text:s/>hazards<text:s/>background<text:s/>(CSA<text:s/>Science<text:s/>Cell)<text:s/>[n=1]</text:span></text:p>
              <text:p text:style-name="P1366"><text:span text:style-name="T1366_1">-<text:s/>Research<text:s/>Fellows<text:s/>[n=2]</text:span></text:p>
              <text:p text:style-name="P1367"><text:span text:style-name="T1367_1">-<text:s/>Met<text:s/>Office<text:s/>Secondees<text:s/>[n=2] </text:span></text:p>
              <text:p text:style-name="P1368"><text:span text:style-name="T1368_1">-<text:s/></text:span><text:span text:style-name="T1368_2">Deep<text:s/>specialists<text:s/>[n=3–4]</text:span></text:p>
              <text:p text:style-name="P1369"><text:span text:style-name="T1369_1">-<text:s/>Met<text:s/>Office<text:s/>(MoU,<text:s/>secondee<text:s/>or<text:s/>call<text:s/>down<text:s/>support)</text:span></text:p>
              <text:p text:style-name="P1370"><text:span text:style-name="T1370_1">-<text:s/>British<text:s/>Geological<text:s/>Survey<text:s/>(BGS)<text:s/>(MoU,<text:s/>secondee<text:s/>or<text:s/>call<text:s/>down<text:s/>support)</text:span></text:p>
              <text:p text:style-name="P1371"><text:span text:style-name="T1371_1">-<text:s/>Multi-hazard<text:s/>research<text:s/>network</text:span></text:p>
            </table:table-cell>
          </table:table-row>
          <table:table-row table:style-name="Row123">
            <table:table-cell table:style-name="Cell479">
              <text:p text:style-name="P1372"><text:span text:style-name="T1372_1">Infrastructure<text:s/>and<text:s/>Technology</text:span><text:span text:style-name="T1372_2"> </text:span></text:p>
            </table:table-cell>
            <table:table-cell table:style-name="Cell480">
              <text:p text:style-name="P1373"><text:span text:style-name="T1373_1">Engineering,<text:s/>Architecture </text:span></text:p>
            </table:table-cell>
            <table:table-cell table:style-name="Cell481">
              <text:p text:style-name="P1374"><text:span text:style-name="T1374_1">-<text:s/>Accredited<text:s/>Infrastructure<text:s/>and<text:s/>Urban<text:s/>Advisers<text:s/>[n=25]</text:span></text:p>
              <text:p text:style-name="P1375"><text:span text:style-name="T1375_1">-<text:s/></text:span><text:span text:style-name="T1375_2">Deep<text:s/>specialists<text:s/>[n=3–4]</text:span></text:p>
              <text:p text:style-name="P1376"><text:span text:style-name="T1376_1">-<text:s/>Dstl<text:s/>(MoU,<text:s/>secondee<text:s/>and<text:s/>call<text:s/>down<text:s/>support) </text:span></text:p>
              <text:p text:style-name="P1377"><text:span text:style-name="T1377_1">-<text:s/>Multi-hazard<text:s/>research<text:s/>network</text:span></text:p>
            </table:table-cell>
          </table:table-row>
          <table:table-row table:style-name="Row124">
            <table:table-cell table:style-name="Cell482">
              <text:p text:style-name="P1378"><text:span text:style-name="T1378_1">Society</text:span></text:p>
            </table:table-cell>
            <table:table-cell table:style-name="Cell483">
              <text:p text:style-name="P1379"><text:span text:style-name="T1379_1">Social<text:s/>and<text:s/>Behavioural<text:s/>Sciences </text:span></text:p>
            </table:table-cell>
            <table:table-cell table:style-name="Cell484">
              <text:p text:style-name="P1380"><text:span text:style-name="T1380_1">-<text:s/>Behavioural<text:s/>Sciences<text:s/>and<text:s/>Innovation<text:s/>Adviser<text:s/>(CSA<text:s/>Science<text:s/>Cell)<text:s/>[n=1]</text:span></text:p>
              <text:p text:style-name="P1381"><text:span text:style-name="T1381_1">-<text:s/>Behavioural<text:s/>Sciences<text:s/>team<text:s/>(Centre<text:s/>for<text:s/>Data<text:s/>and<text:s/>Analysis)<text:s/>[n=3]</text:span></text:p>
              <text:p text:style-name="P1382"><text:span text:style-name="T1382_1">-<text:s/>Team<text:s/>Leader<text:s/>with<text:s/>social<text:s/>sciences<text:s/>background<text:s/>(CSA<text:s/>Science<text:s/>Cell)<text:s/>[n=1]</text:span></text:p>
              <text:p text:style-name="P1383"><text:span text:style-name="T1383_1">-<text:s/>Research<text:s/>Fellow<text:s/>[n=1]</text:span></text:p>
              <text:p text:style-name="P1384"><text:span text:style-name="T1384_1">-<text:s/>Deep<text:s/>specialists<text:s/>[n=3–4]</text:span></text:p>
              <text:p text:style-name="P1385"><text:span text:style-name="T1385_1">-<text:s/>Dstl<text:s/>(MoU,<text:s/>secondee<text:s/>and<text:s/>call<text:s/>down<text:s/>support) </text:span></text:p>
              <text:p text:style-name="P1386"><text:span text:style-name="T1386_1">-<text:s/>UKHSA<text:s/>(MoU,<text:s/>secondee<text:s/>or<text:s/>call<text:s/>down<text:s/>support)</text:span></text:p>
              <text:p text:style-name="P1387"><text:span text:style-name="T1387_1">-<text:s/>Multi-hazard<text:s/>research<text:s/>network</text:span></text:p>
            </table:table-cell>
          </table:table-row>
          <table:table-row table:style-name="Row125">
            <table:table-cell table:style-name="Cell485">
              <text:p text:style-name="P1388"><text:span text:style-name="T1388_1">Economy<text:s/>and<text:s/>Politics </text:span></text:p>
            </table:table-cell>
            <table:table-cell table:style-name="Cell486">
              <text:p text:style-name="P1389"><text:span text:style-name="T1389_1">Economic<text:s/>and<text:s/>Political<text:s/>Sciences </text:span></text:p>
            </table:table-cell>
            <table:table-cell table:style-name="Cell487">
              <text:p text:style-name="P1390"><text:span text:style-name="T1390_1">-<text:s/>Accredited<text:s/>Economics<text:s/>Advisers<text:s/>[n=102]</text:span></text:p>
              <text:p text:style-name="P1391"><text:span text:style-name="T1391_1">-<text:s/>Accredited<text:s/>Conflict<text:s/>Advisers<text:s/>[n=53]</text:span></text:p>
              <text:p text:style-name="P1392"><text:span text:style-name="T1392_1">-<text:s/>Non-accredited<text:s/>Conflict<text:s/>Advisers<text:s/>[n=12]<text:s/> </text:span></text:p>
              <text:p text:style-name="P1393"><text:span text:style-name="T1393_1">-<text:s/>Accredited<text:s/>Governance<text:s/>Advisers<text:s/>[n=78]</text:span></text:p>
              <text:p text:style-name="P1394"><text:span text:style-name="T1394_1">-<text:s/>Non-accredited<text:s/>Governance<text:s/>Advisers<text:s/>[n=3]</text:span></text:p>
              <text:p text:style-name="P1395"><text:span text:style-name="T1395_1">-<text:s/>Research<text:s/>Fellows<text:s/>[n=2]</text:span></text:p>
              <text:p text:style-name="P1396"><text:span text:style-name="T1396_1">-<text:s/>Politics,<text:s/>Conflict<text:s/>and<text:s/>Humanitarian<text:s/>Research<text:s/>Team</text:span></text:p>
              <text:p text:style-name="P1397"><text:span text:style-name="T1397_1">-<text:s/>Office<text:s/>for<text:s/>Conflict,<text:s/>Stabilisation<text:s/>and<text:s/>Mediation</text:span></text:p>
              <text:p text:style-name="P1398"><text:span text:style-name="T1398_1">-<text:s/>Geographic<text:s/>Research<text:s/>Analysts</text:span></text:p>
              <text:p text:style-name="P1399"><text:span text:style-name="T1399_1">-<text:s/>Multi-hazard<text:s/>research<text:s/>network</text:span></text:p>
              <text:p text:style-name="P1400"/>
            </table:table-cell>
          </table:table-row>
        </table:table>
        <text:p text:style-name="P1401"/>
        <text:p text:style-name="P1402"/>
        <table:table table:style-name="Table19">
          <table:table-column table:style-name="Column63"/>
          <table:table-column table:style-name="Column64"/>
          <table:table-column table:style-name="Column65"/>
          <table:table-row table:style-name="Row126">
            <table:table-cell table:style-name="Cell488">
              <text:p text:style-name="P1403"><text:span text:style-name="T1403_1">Type<text:s/>of<text:s/>Risk </text:span></text:p>
            </table:table-cell>
            <table:table-cell table:style-name="Cell489">
              <text:p text:style-name="P1404"><text:span text:style-name="T1404_1">Core<text:s/>Science<text:s/>Expertise<text:s/>Required </text:span></text:p>
            </table:table-cell>
            <table:table-cell table:style-name="Cell490">
              <text:p text:style-name="P1405"><text:span text:style-name="T1405_1">FCDO<text:s/></text:span><text:span text:style-name="T1405_2">Research<text:s/></text:span><text:span text:style-name="T1405_3">Capabilities<text:s/>(proposed<text:s/>SECE<text:s/>capabilities<text:s/>in<text:s/>bold,<text:s/></text:span><text:span text:style-name="T1405_4">with</text:span><text:span text:style-name="T1405_5"><text:s/></text:span><text:span text:style-name="T1405_6">potential<text:s/></text:span><text:span text:style-name="T1405_7">for<text:s/>some<text:s/>level<text:s/>of<text:s/></text:span><text:span text:style-name="T1405_8">out-of-hours</text:span><text:span text:style-name="T1405_9"><text:s/>services<text:s/>in<text:s/>red)</text:span><text:span text:style-name="T1405_10"><text:note text:note-class="footnote"><text:note-citation/><text:note-body><text:p text:style-name="P1406"><text:span text:style-name="T1406_1"><text:s/>Drawn<text:s/>from<text:s/>FCDO’s<text:s/>GSE<text:s/>network<text:s/>capability<text:s/>mapping<text:s/>and<text:s/>RED’s<text:s/>internal<text:s/>capability<text:s/>mapping<text:s/>exercises</text:span></text:p></text:note-body></text:note></text:span><text:span text:style-name="T1406_2"> </text:span></text:p>
            </table:table-cell>
          </table:table-row>
          <table:table-row table:style-name="Row127">
            <table:table-cell table:style-name="Cell491">
              <text:p text:style-name="P1407"><text:span text:style-name="T1407_1">Geological<text:s/>hazard<text:s/>(earthquake,<text:s/>volcano,<text:s/>landslide,<text:s/>tsunami) </text:span></text:p>
            </table:table-cell>
            <table:table-cell table:style-name="Cell492">
              <text:p text:style-name="P1408"><text:span text:style-name="T1408_1">Geology,<text:s/>Geomorphology,<text:s/>Geophysics,<text:s/>Engineering<text:s/>Geology</text:span></text:p>
            </table:table-cell>
            <table:table-cell table:style-name="Cell493">
              <text:p text:style-name="P1409"><text:span text:style-name="T1409_1">-<text:s/>Accredited<text:s/>Climate<text:s/>and<text:s/>Environment<text:s/>Advisers<text:s/>[n=44] </text:span></text:p>
              <text:p text:style-name="P1410"><text:span text:style-name="T1410_1">-<text:s/>Accredited<text:s/>Food<text:s/>and<text:s/>Agriculture<text:s/>Advisers<text:s/>[n=38] </text:span></text:p>
              <text:p text:style-name="P1411"><text:span text:style-name="T1411_1">-<text:s/>Non-accredited<text:s/>Climate<text:s/>and<text:s/>Environment<text:s/>Advisers<text:s/>[n=12]</text:span></text:p>
              <text:p text:style-name="P1412"><text:span text:style-name="T1412_1">-<text:s/>Non-accredited<text:s/>Food<text:s/>and<text:s/>Agriculture<text:s/>Advisers<text:s/>[n=6]</text:span></text:p>
              <text:p text:style-name="P1413"><text:span text:style-name="T1413_1">-<text:s/>Senior<text:s/>Science<text:s/>Adviser<text:s/>with<text:s/>natural<text:s/>hazards<text:s/>background<text:s/>(CSA<text:s/>Science<text:s/>Cell)<text:s/>[n=1]</text:span></text:p>
              <text:p text:style-name="P1414"><text:span text:style-name="T1414_1">-<text:s/>Research<text:s/>Fellows<text:s/>[n=2]</text:span></text:p>
              <text:p text:style-name="P1415"><text:span text:style-name="T1415_1">-<text:s/>Met<text:s/>Office<text:s/>Secondees<text:s/>[n=2] </text:span></text:p>
              <text:p text:style-name="P1416"><text:span text:style-name="T1416_1">-<text:s/></text:span><text:span text:style-name="T1416_2">M</text:span><text:span text:style-name="T1416_3">odelling<text:s/>capability<text:s/>including<text:s/>geospatial<text:s/>data<text:s/>and<text:s/>mapping<text:s/>(MoU,<text:s/>BGS)</text:span></text:p>
              <text:p text:style-name="P1417"><text:span text:style-name="T1417_1">-<text:s/>Met<text:s/>Office<text:s/>(MoU,<text:s/>secondee<text:s/>or<text:s/>call<text:s/>down<text:s/>support)<text:s/>-<text:s/>Dispersal<text:s/>modelling<text:s/>for<text:s/>ash<text:s/>and<text:s/>gas<text:s/></text:span></text:p>
              <text:p text:style-name="P1418"><text:span text:style-name="T1418_1">-<text:s/>BGS<text:s/>(MoU,<text:s/>secondee<text:s/>or<text:s/>call<text:s/>down<text:s/>support)</text:span></text:p>
              <text:p text:style-name="P1419"><text:span text:style-name="T1419_1">-<text:s/>Multi-hazard<text:s/>research<text:s/>network</text:span></text:p>
            </table:table-cell>
          </table:table-row>
          <table:table-row table:style-name="Row128">
            <table:table-cell table:style-name="Cell494">
              <text:p text:style-name="P1420"><text:span text:style-name="T1420_1">Hydrological<text:s/>hazard<text:s/>(flooding,<text:s/>avalanche,<text:s/>dam<text:s/>failure) </text:span></text:p>
            </table:table-cell>
            <table:table-cell table:style-name="Cell495">
              <text:p text:style-name="P1421"><text:span text:style-name="T1421_1">Hydrology,<text:s/>Hydrogeology</text:span></text:p>
            </table:table-cell>
            <table:table-cell table:style-name="Cell496">
              <text:p text:style-name="P1422"><text:span text:style-name="T1422_1">-<text:s/>Accredited<text:s/>Climate<text:s/>and<text:s/>Environment<text:s/>Advisers<text:s/>[n=44] </text:span></text:p>
              <text:p text:style-name="P1423"><text:span text:style-name="T1423_1">-<text:s/>Accredited<text:s/>Food<text:s/>and<text:s/>Agriculture<text:s/>Advisers<text:s/>[n=38]</text:span></text:p>
              <text:p text:style-name="P1424"><text:span text:style-name="T1424_1">-<text:s/>Accredited<text:s/>Infrastructure<text:s/>and<text:s/>Urban<text:s/>Advisers<text:s/>[n=25]</text:span></text:p>
              <text:p text:style-name="P1425"><text:span text:style-name="T1425_1">-<text:s/>Non-accredited<text:s/>Climate<text:s/>and<text:s/>Environment<text:s/>Advisers<text:s/>[n=12]</text:span></text:p>
              <text:p text:style-name="P1426"><text:span text:style-name="T1426_1">-<text:s/>Non-accredited<text:s/>Food<text:s/>and<text:s/>Agriculture<text:s/>Advisers<text:s/>[n=6]</text:span></text:p>
              <text:p text:style-name="P1427"><text:span text:style-name="T1427_1">-<text:s/>Senior<text:s/>Science<text:s/>Adviser<text:s/>with<text:s/>natural<text:s/>hazards<text:s/>background<text:s/>(CSA<text:s/>Science<text:s/>Cell)<text:s/>[n=1]</text:span></text:p>
              <text:p text:style-name="P1428"><text:span text:style-name="T1428_1">-<text:s/>Research<text:s/>Fellows<text:s/>[n=2]</text:span></text:p>
              <text:p text:style-name="P1429"><text:span text:style-name="T1429_1">-<text:s/>Met<text:s/>Office<text:s/>Secondees<text:s/>[n=2] </text:span></text:p>
              <text:p text:style-name="P1430"><text:span text:style-name="T1430_1">-<text:s/>Met<text:s/>Office<text:s/>(MoU,<text:s/>secondee<text:s/>or<text:s/>call<text:s/>down<text:s/>support)</text:span></text:p>
              <text:p text:style-name="P1431"><text:span text:style-name="T1431_1">-<text:s/>Flood<text:s/>modelling</text:span></text:p>
              <text:p text:style-name="P1432"><text:span text:style-name="T1432_1">-<text:s/>Multi-hazard<text:s/>research<text:s/>network</text:span></text:p>
            </table:table-cell>
          </table:table-row>
          <table:table-row table:style-name="Row129">
            <table:table-cell table:style-name="Cell497">
              <text:p text:style-name="P1433"><text:span text:style-name="T1433_1">Atmospheric<text:s/>hazard<text:s/>(seasonal<text:s/>and<text:s/>severe<text:s/>weather,<text:s/>severe<text:s/>storm,<text:s/>drought,<text:s/>heatwave,<text:s/>wildfire,<text:s/>air<text:s/>pollution) </text:span></text:p>
            </table:table-cell>
            <table:table-cell table:style-name="Cell498">
              <text:p text:style-name="P1434"><text:span text:style-name="T1434_1">Atmospheric<text:s/>Science<text:s/>(including<text:s/>Meteorology),<text:s/>Climatology</text:span></text:p>
            </table:table-cell>
            <table:table-cell table:style-name="Cell499">
              <text:p text:style-name="P1435"><text:span text:style-name="T1435_1">-<text:s/>Accredited<text:s/>Climate<text:s/>and<text:s/>Environment<text:s/>Advisers<text:s/>[n=44] </text:span></text:p>
              <text:p text:style-name="P1436"><text:span text:style-name="T1436_1">-<text:s/>Accredited<text:s/>Food<text:s/>and<text:s/>Agriculture<text:s/>Advisers<text:s/>[n=38] </text:span></text:p>
              <text:p text:style-name="P1437"><text:span text:style-name="T1437_1">-<text:s/>Non-accredited<text:s/>Climate<text:s/>and<text:s/>Environment<text:s/>Advisers<text:s/>[n=12]</text:span></text:p>
              <text:p text:style-name="P1438"><text:span text:style-name="T1438_1">-<text:s/>Non-accredited<text:s/>Food<text:s/>and<text:s/>Agriculture<text:s/>Advisers<text:s/>[n=6]</text:span></text:p>
              <text:p text:style-name="P1439"><text:span text:style-name="T1439_1">-<text:s/>Senior<text:s/>Science<text:s/>Adviser<text:s/>with<text:s/>natural<text:s/>hazards<text:s/>background<text:s/>(CSA<text:s/>Science<text:s/>Cell)<text:s/>[n=1]</text:span></text:p>
              <text:p text:style-name="P1440"><text:span text:style-name="T1440_1">-<text:s/>Research<text:s/>Fellows<text:s/>[n=2]</text:span></text:p>
              <text:p text:style-name="P1441"><text:span text:style-name="T1441_1">-<text:s/>Met<text:s/>Office<text:s/>Secondees<text:s/>[n=2] </text:span></text:p>
              <text:p text:style-name="P1442"><text:span text:style-name="T1442_1">-<text:s/>Met<text:s/>Office<text:s/>(MoU,<text:s/>secondee<text:s/>or<text:s/>call<text:s/>down<text:s/>support)</text:span></text:p>
              <text:p text:style-name="P1443"><text:span text:style-name="T1443_1">-<text:s/>Meteorological<text:s/>and<text:s/>dispersal<text:s/>modelling<text:s/></text:span></text:p>
              <text:p text:style-name="P1444"><text:span text:style-name="T1444_1">-<text:s/>Multi-hazard<text:s/>research<text:s/>network</text:span></text:p>
            </table:table-cell>
          </table:table-row>
          <table:table-row table:style-name="Row130">
            <table:table-cell table:style-name="Cell500">
              <text:p text:style-name="P1445"><text:span text:style-name="T1445_1">Extraterrestrial<text:s/>hazard<text:s/>(space<text:s/>weather,<text:s/>asteroids) </text:span></text:p>
            </table:table-cell>
            <table:table-cell table:style-name="Cell501">
              <text:p text:style-name="P1446"><text:span text:style-name="T1446_1">Astronomy</text:span></text:p>
            </table:table-cell>
            <table:table-cell table:style-name="Cell502">
              <text:p text:style-name="P1447"><text:span text:style-name="T1447_1">-<text:s/>Met<text:s/>Office<text:s/>Secondees<text:s/>[n=2]</text:span></text:p>
              <text:p text:style-name="P1448"><text:span text:style-name="T1448_1">-<text:s/>National<text:s/>Security<text:s/>Research<text:s/>Analysts<text:s/>[n=6]</text:span></text:p>
              <text:p text:style-name="P1449"><text:span text:style-name="T1449_1">-<text:s/>Secondee<text:s/>(MoU,<text:s/>Met<text:s/>Office)</text:span></text:p>
              <text:p text:style-name="P1450"><text:span text:style-name="T1450_1">-<text:s/>Secondee<text:s/>(MoU,<text:s/>BGS)</text:span></text:p>
              <text:p text:style-name="P1451"><text:span text:style-name="T1451_1">-<text:s/>Rapid<text:s/>expert<text:s/>advice<text:s/>(MoU,<text:s/>Dstl) </text:span></text:p>
              <text:p text:style-name="P1452"><text:span text:style-name="T1452_1">-<text:s/>Multi-hazard<text:s/>research<text:s/>network</text:span></text:p>
            </table:table-cell>
          </table:table-row>
          <table:table-row table:style-name="Row131">
            <table:table-cell table:style-name="Cell503">
              <text:p text:style-name="P1453"><text:span text:style-name="T1453_1">Biological<text:s/>hazard<text:s/>(infectious<text:s/>disease,<text:s/>pest<text:s/>outbreak,<text:s/>biological<text:s/>weapons) </text:span></text:p>
            </table:table-cell>
            <table:table-cell table:style-name="Cell504">
              <text:p text:style-name="P1454"><text:span text:style-name="T1454_1">Biological<text:s/>Sciences</text:span></text:p>
            </table:table-cell>
            <table:table-cell table:style-name="Cell505">
              <text:p text:style-name="P1455"><text:span text:style-name="T1455_1">-<text:s/>Accredited<text:s/>Health<text:s/>Advisers<text:s/>[n=51]</text:span></text:p>
              <text:p text:style-name="P1456"><text:span text:style-name="T1456_1">-<text:s/>Non-accredited<text:s/>Health<text:s/>Advisers<text:s/>[n=2]</text:span></text:p>
              <text:p text:style-name="P1457"><text:span text:style-name="T1457_1">-<text:s/>Accredited<text:s/>Food<text:s/>and<text:s/>Agriculture<text:s/>Advisers<text:s/>[n=38] </text:span></text:p>
              <text:p text:style-name="P1458"><text:span text:style-name="T1458_1">-<text:s/>Research<text:s/>Fellows<text:s/>[n=2]</text:span></text:p>
              <text:p text:style-name="P1459"><text:span text:style-name="T1459_1">-<text:s/>Met<text:s/>Office<text:s/>Secondees<text:s/>[n=2] </text:span></text:p>
              <text:p text:style-name="P1460"><text:span text:style-name="T1460_1">-<text:s/>Dispersal<text:s/>modelling<text:s/>for<text:s/>pests<text:s/>and<text:s/>vectors<text:s/>(multi-hazard<text:s/>research<text:s/>network<text:s/>or<text:s/>Met<text:s/>Office<text:s/>MoU)</text:span></text:p>
              <text:p text:style-name="P1461"><text:span text:style-name="T1461_1">-<text:s/>Rapid<text:s/>expert<text:s/>advice<text:s/>(MoU,<text:s/>UKHSA) </text:span></text:p>
              <text:p text:style-name="P1462"><text:span text:style-name="T1462_1">-<text:s/>Multi-hazard<text:s/>research<text:s/>network</text:span></text:p>
            </table:table-cell>
          </table:table-row>
          <table:table-row table:style-name="Row132">
            <table:table-cell table:style-name="Cell506">
              <text:p text:style-name="P1463"><text:span text:style-name="T1463_1">Chemical,<text:s/>radiological<text:s/>and<text:s/>nuclear<text:s/>hazard<text:s/>(industrial<text:s/>accident,<text:s/>chemical<text:s/>weapon,<text:s/>radiological<text:s/>weapon,<text:s/>nuclear<text:s/>weapon,<text:s/>civil<text:s/>nuclear<text:s/>accident) </text:span></text:p>
            </table:table-cell>
            <table:table-cell table:style-name="Cell507">
              <text:p text:style-name="P1464"><text:span text:style-name="T1464_1">Chemical,<text:s/>Radiological<text:s/>and<text:s/>Nuclear<text:s/>Sciences</text:span></text:p>
            </table:table-cell>
            <table:table-cell table:style-name="Cell508">
              <text:p text:style-name="P1465"><text:span text:style-name="T1465_1">-<text:s/>Accredited<text:s/>Health<text:s/>Advisers<text:s/>[n=51]</text:span></text:p>
              <text:p text:style-name="P1466"><text:span text:style-name="T1466_1">-<text:s/>Accredited<text:s/>Climate<text:s/>and<text:s/>Environment<text:s/>Advisers<text:s/>[n=44]</text:span></text:p>
              <text:p text:style-name="P1467"><text:span text:style-name="T1467_1">-<text:s/>Non-accredited<text:s/>Climate<text:s/>and<text:s/>Environment<text:s/>Advisers<text:s/>[n=12]</text:span></text:p>
              <text:p text:style-name="P1468"><text:span text:style-name="T1468_1">-<text:s/>Non-accredited<text:s/>Health<text:s/>Advisers<text:s/>[n=2]</text:span></text:p>
              <text:p text:style-name="P1469"><text:span text:style-name="T1469_1">-<text:s/>Accredited<text:s/>Food<text:s/>and<text:s/>Agriculture<text:s/>Advisers<text:s/>[n=38] </text:span></text:p>
              <text:p text:style-name="P1470"><text:span text:style-name="T1470_1">-<text:s/>Research<text:s/>Fellows<text:s/>[n=2]</text:span></text:p>
              <text:p text:style-name="P1471"><text:span text:style-name="T1471_1">-<text:s/>Met<text:s/>Office<text:s/>Secondees<text:s/>[n=2]</text:span></text:p>
              <text:p text:style-name="P1472"><text:span text:style-name="T1472_1">-<text:s/>National<text:s/>Security<text:s/>Research<text:s/>Analysts<text:s/>[n=6]</text:span></text:p>
              <text:p text:style-name="P1473"><text:span text:style-name="T1473_1">-<text:s/>Met<text:s/>Office<text:s/>(MoU,<text:s/>secondee<text:s/>or<text:s/>call<text:s/>down<text:s/>support)<text:s/>Dispersal<text:s/>modelling<text:s/>for<text:s/>nuclear<text:s/>material<text:s/></text:span></text:p>
              <text:p text:style-name="P1474"><text:span text:style-name="T1474_1">-<text:s/>Rapid<text:s/>expert<text:s/>advice<text:s/>(MoU,<text:s/>Dstl)</text:span></text:p>
              <text:p text:style-name="P1475"><text:span text:style-name="T1475_1">-<text:s/>Multi-hazard<text:s/>research<text:s/>network</text:span></text:p>
            </table:table-cell>
          </table:table-row>
          <table:table-row table:style-name="Row133">
            <table:table-cell table:style-name="Cell509">
              <text:p text:style-name="P1476"><text:span text:style-name="T1476_1">Technological<text:s/>hazard<text:s/>(cyber-attack,<text:s/>transport<text:s/>accident/failure,<text:s/>telecommunications<text:s/>failure) </text:span></text:p>
            </table:table-cell>
            <table:table-cell table:style-name="Cell510">
              <text:p text:style-name="P1477"><text:span text:style-name="T1477_1">Engineering,<text:s/>Technology </text:span></text:p>
            </table:table-cell>
            <table:table-cell table:style-name="Cell511">
              <text:p text:style-name="P1478"><text:span text:style-name="T1478_1">-<text:s/>Technology<text:s/>and<text:s/>Innovation<text:s/>Unit [n=9]</text:span></text:p>
              <text:p text:style-name="P1479"><text:span text:style-name="T1479_1">-<text:s/>Advisers<text:s/>in<text:s/>Technology<text:s/>and<text:s/>Analysis<text:s/>Directorate<text:s/>[n=4]</text:span></text:p>
              <text:p text:style-name="P1480"><text:span text:style-name="T1480_1">-<text:s/>Advisers<text:s/>in<text:s/>National<text:s/>Security<text:s/>Directorate<text:s/>[n=3]</text:span></text:p>
              <text:p text:style-name="P1481"><text:span text:style-name="T1481_1">-<text:s/>Advisers<text:s/>in<text:s/>Information<text:s/>and<text:s/>Digital<text:s/>Directorate<text:s/>[n=11]</text:span></text:p>
              <text:p text:style-name="P1482"><text:span text:style-name="T1482_1">-<text:s/>Research<text:s/>Fellows<text:s/>[n=3]</text:span></text:p>
              <text:p text:style-name="P1483"><text:span text:style-name="T1483_1">-<text:s/>National<text:s/>Security<text:s/>Research<text:s/>Analysts<text:s/>[n=6]</text:span></text:p>
              <text:p text:style-name="P1484"><text:span text:style-name="T1484_1">-<text:s/>Rapid<text:s/>expert<text:s/>advice<text:s/>(MoU,<text:s/>Dstl)</text:span></text:p>
              <text:p text:style-name="P1485"><text:span text:style-name="T1485_1">-<text:s/>Multi-hazard<text:s/>research<text:s/>network</text:span></text:p>
            </table:table-cell>
          </table:table-row>
          <table:table-row table:style-name="Row134">
            <table:table-cell table:style-name="Cell512">
              <text:p text:style-name="P1486"><text:span text:style-name="T1486_1">Economic<text:s/>and<text:s/>political<text:s/>hazard<text:s/>(conflict,<text:s/>terrorism,<text:s/>market<text:s/>failure)</text:span></text:p>
            </table:table-cell>
            <table:table-cell table:style-name="Cell513">
              <text:p text:style-name="P1487"><text:span text:style-name="T1487_1">Economics,<text:s/>Politics,<text:s/>Geopolitics,<text:s/>International<text:s/>Relations</text:span></text:p>
            </table:table-cell>
            <table:table-cell table:style-name="Cell514">
              <text:p text:style-name="P1488"><text:span text:style-name="T1488_1">-<text:s/>Accredited<text:s/>Economics<text:s/>Advisers<text:s/>[n=102]</text:span></text:p>
              <text:p text:style-name="P1489"><text:span text:style-name="T1489_1">-<text:s/>Accredited<text:s/>Conflict<text:s/>Advisers<text:s/>[n=53]</text:span></text:p>
              <text:p text:style-name="P1490"><text:span text:style-name="T1490_1">-<text:s/>Non-accredited<text:s/>Conflict<text:s/>Advisers<text:s/>[n=12]<text:s/> </text:span></text:p>
              <text:p text:style-name="P1491"><text:span text:style-name="T1491_1">-<text:s/>Accredited<text:s/>Governance<text:s/>Advisers<text:s/>[n=78]</text:span></text:p>
              <text:p text:style-name="P1492"><text:span text:style-name="T1492_1">-<text:s/>Non-accredited<text:s/>Governance<text:s/>Advisers<text:s/>[n=3]</text:span></text:p>
              <text:p text:style-name="P1493"><text:span text:style-name="T1493_1">-<text:s/>Research<text:s/>Fellows<text:s/>[n=2]</text:span></text:p>
              <text:p text:style-name="P1494"><text:span text:style-name="T1494_1">-<text:s/>Politics,<text:s/>Conflict<text:s/>and<text:s/>Humanitarian<text:s/>Research<text:s/>Team</text:span></text:p>
              <text:p text:style-name="P1495"><text:span text:style-name="T1495_1">-<text:s/>Office<text:s/>for<text:s/>Conflict,<text:s/>Stabilisation<text:s/>and<text:s/>Mediation</text:span></text:p>
              <text:p text:style-name="P1496"><text:span text:style-name="T1496_1">-<text:s/>Geographic<text:s/>Research<text:s/>Analysts</text:span></text:p>
              <text:p text:style-name="P1497"><text:span text:style-name="T1497_1">-<text:s/>Rapid<text:s/>expert<text:s/>advice<text:s/>(MoU,<text:s/>Dstl)</text:span></text:p>
              <text:p text:style-name="P1498"><text:span text:style-name="T1498_1">-<text:s/>Multi-hazard<text:s/>research<text:s/>network</text:span></text:p>
            </table:table-cell>
          </table:table-row>
        </table:table>
        <text:p text:style-name="P1499"/>
        <text:p text:style-name="P1500"/>
        <text:p text:style-name="P1501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HelveticaNeueLT Std" svg:font-family="HelveticaNeueLT Std" style:font-family-generic="roman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Cambria" svg:font-family="Cambria" style:font-pitch="variable" style:font-family-generic="roman"/>
    <style:font-face style:name="Cambria Math" svg:font-family="Cambria Math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font-size="14pt" style:font-name-asian="ＭＳ ゴシック" style:font-size-asian="14pt" style:font-name-complex="Times New Roman" style:font-size-complex="16pt" fo:font-weight="bold" style:font-weight-asian="bold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Style1" style:family="text" style:parent-style-name="Default_20_Paragraph_20_Font">
      <style:text-properties style:font-name="Arial" fo:font-size="11pt" style:font-size-asian="11pt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Para_20_Char" style:display-name="Para Char" style:family="text" style:parent-style-name="Default_20_Paragraph_20_Font">
      <style:text-properties style:font-name="Arial" fo:font-size="11pt" style:font-size-asian="11pt" style:font-name-complex="Arial" style:font-size-complex="12pt" fo:language-asian="en" fo:country-asian="US" style:font-weight-complex="bold"/>
    </style:style>
    <style:style style:name="Para" style:family="paragraph" style:parent-style-name="List_20_Paragraph">
      <style:paragraph-properties fo:text-indent="-0.635cm"/>
      <style:text-properties fo:font-size="11pt" style:font-size-asian="11pt" style:font-name-complex="Arial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2" style:display-name="Unresolved Mention2" style:family="text" style:parent-style-name="Default_20_Paragraph_20_Font">
      <style:text-properties fo:background-color="#e6e6e6" fo:color="#808080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Unresolved_20_Mention3" style:display-name="Unresolved Mention3" style:family="text" style:parent-style-name="Default_20_Paragraph_20_Font">
      <style:text-properties fo:background-color="#e6e6e6" fo:color="#808080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normaltextrun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language-asian="en" fo:country-asian="US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Default" style:family="paragraph" style:parent-style-name="Normal">
      <style:text-properties fo:color="#000000" style:font-name="HelveticaNeueLT Std" style:font-name-complex="HelveticaNeueLT Std"/>
    </style:style>
    <style:style style:name="Heading_20_unnumbered" style:display-name="Heading unnumbered" style:family="paragraph" style:parent-style-name="Normal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Heading_20_unnumbered_20_Char" style:display-name="Heading unnumbered Char" style:family="text" style:parent-style-name="Default_20_Paragraph_20_Font">
      <style:text-properties style:font-name="Arial" fo:font-size="11pt" style:font-size-asian="11pt" style:font-name-complex="Arial" fo:language-asian="en" fo:country-asian="US" fo:font-weight="bold" style:font-weight-asian="bold" style:font-weight-complex="bold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NUMBERED_20_PARA" style:display-name="NUMBERED PARA" style:family="paragraph" style:parent-style-name="Normal">
      <style:paragraph-properties fo:text-indent="-0.635cm" fo:margin-left="1.27cm"/>
      <style:text-properties fo:language-asian="ja" fo:country-asian="JP"/>
    </style:style>
    <style:style style:name="NUMBERED_20_PARA_20_Char" style:display-name="NUMBERED PARA Char" style:family="text" style:parent-style-name="Default_20_Paragraph_20_Font">
      <style:text-properties style:font-name="Arial" fo:font-size="12pt" style:font-size-asian="12pt" style:font-size-complex="12pt" fo:language-asian="ja" fo:country-asian="JP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op" style:family="text" style:parent-style-name="Default_20_Paragraph_20_Font"/>
    <style:style style:name="Heading_20_1_20_Char" style:display-name="Heading 1 Char" style:family="text" style:parent-style-name="Default_20_Paragraph_20_Font">
      <style:text-properties style:font-name="Arial" fo:font-size="14pt" style:font-name-asian="ＭＳ ゴシック" style:font-size-asian="14pt" style:font-name-complex="Times New Roman" style:font-size-complex="16pt" fo:language-asian="en" fo:country-asian="US" fo:font-weight="bold" style:font-weight-asian="bold"/>
    </style:style>
    <style:style style:name="Mention" style:family="text" style:parent-style-name="Default_20_Paragraph_20_Font">
      <style:text-properties fo:background-color="#e6e6e6" fo:color="#2b579a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1f497d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Aptos" style:font-name-asian="Calibri" style:font-name-complex="Aptos" fo:language-asian="en" fo:country-asian="GB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Title" style:family="paragraph" style:parent-style-name="Normal">
      <style:text-properties fo:letter-spacing="-0.018cm" style:font-name="Cambria" fo:font-size="28pt" style:font-name-asian="ＭＳ ゴシック" style:font-size-asian="28pt" style:font-name-complex="Times New Roman" style:font-size-complex="28pt" style:letter-kerning="true"/>
    </style:style>
    <style:style style:name="Title_20_Char" style:display-name="Title Char" style:family="text" style:parent-style-name="Default_20_Paragraph_20_Font">
      <style:text-properties fo:letter-spacing="-0.018cm" style:font-name="Cambria" fo:font-size="28pt" style:font-name-asian="ＭＳ ゴシック" style:font-size-asian="28pt" style:font-name-complex="Times New Roman" style:font-size-complex="28pt" fo:language-asian="en" fo:country-asian="US" style:letter-kerning="true"/>
    </style:style>
    <style:style style:name="Intense_20_Reference" style:display-name="Intense Reference" style:family="text" style:parent-style-name="Default_20_Paragraph_20_Font">
      <style:text-properties fo:letter-spacing="0.009cm" fo:font-variant="small-caps" fo:color="#4f81bd" fo:font-weight="bold" style:font-weight-asian="bold" style:font-weight-complex="bold"/>
    </style:style>
    <style:style style:name="Subtitle" style:family="paragraph" style:parent-style-name="Normal">
      <style:paragraph-properties fo:margin-bottom="0.282cm"/>
      <style:text-properties fo:letter-spacing="0.026cm" fo:color="#5a5a5a" style:font-name="Calibri" fo:font-size="11pt" style:font-name-asian="ＭＳ 明朝" style:font-size-asian="11pt" style:font-name-complex="Arial" style:font-size-complex="11pt"/>
    </style:style>
    <style:style style:name="Subtitle_20_Char" style:display-name="Subtitle Char" style:family="text" style:parent-style-name="Default_20_Paragraph_20_Font">
      <style:text-properties fo:letter-spacing="0.026cm" fo:color="#5a5a5a" style:font-name="Calibri" fo:font-size="11pt" style:font-name-asian="ＭＳ 明朝" style:font-size-asian="11pt" style:font-name-complex="Arial" style:font-size-complex="11pt" fo:language-asian="en" fo:country-asian="US"/>
    </style:style>
    <style:style style:name="superscript" style:family="text" style:parent-style-name="Default_20_Paragraph_20_Font"/>
    <style:style style:name="List1Level0" style:family="text">
      <style:text-properties fo:font-style="normal" style:font-style-asian="normal" style:font-style-complex="normal"/>
    </style:style>
    <text:list-style style:name="LS1">
      <text:list-level-style-number style:num-format="A" text:style-name="List1Level0" style:num-suffix=".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fo:font-style="normal" style:font-style-asian="normal" style:font-style-complex="normal"/>
      </text:list-level-style-number>
      <text:list-level-style-number style:num-format="a" text:style-name="List1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2Level0" style:family="text">
      <style:text-properties fo:color="#000000" fo:font-weight="normal" style:font-weight-asian="normal" style:font-weight-complex="normal"/>
    </style:style>
    <style:style style:name="List2Level1" style:family="text">
      <style:text-properties style:font-name="Symbol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weight="normal" style:font-weight-asian="normal" style:font-weight-complex="normal"/>
      </text:list-level-style-number>
      <text:list-level-style-bullet text:bullet-char="" text:style-name="List2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2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2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0">
      <text:list-level-style-number style:num-format="1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fo:color="#000000" fo:font-weight="normal" style:font-weight-asian="normal" style:font-weight-complex="normal"/>
    </style:style>
    <style:style style:name="List13Level1" style:family="text">
      <style:text-properties style:font-name="Symbol"/>
    </style: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weight="normal" style:font-weight-asian="normal" style:font-weight-complex="normal"/>
      </text:list-level-style-number>
      <text:list-level-style-bullet text:bullet-char="" text:style-name="List13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13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3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3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3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3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13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14Level0" style:family="text">
      <style:text-properties fo:font-style="normal" style:font-style-asian="normal" style:font-style-complex="normal" fo:color="#000000" fo:font-weight="normal" style:font-weight-asian="normal" style:font-weight-complex="normal"/>
    </style:style>
    <style:style style:name="List14Level1" style:family="text">
      <style:text-properties style:font-name="Symbol"/>
    </style:style>
    <style:style style:name="List14Level3" style:family="text">
      <style:text-properties style:font-name="Symbol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color="#000000" fo:font-weight="normal" style:font-weight-asian="normal" style:font-weight-complex="normal"/>
      </text:list-level-style-number>
      <text:list-level-style-bullet text:bullet-char="" text:style-name="List14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14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bullet text:bullet-char="" text:style-name="List14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number style:num-format="a" text:style-name="List14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4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14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text:list-style style:name="LS15">
      <text:list-level-style-number style:num-format="1" text:start-value="57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color="#000000" fo:font-weight="normal" style:font-weight-asian="normal" style:font-weight-complex="normal"/>
    </style:style>
    <style:style style:name="List16Level1" style:family="text">
      <style:text-properties style:font-name="Symbol"/>
    </style: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weight="normal" style:font-weight-asian="normal" style:font-weight-complex="normal"/>
      </text:list-level-style-number>
      <text:list-level-style-bullet text:bullet-char="" text:style-name="List16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16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16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6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16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6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16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list-style style:name="LS18">
      <text:list-level-style-number style:num-format="a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8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8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8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19">
      <text:list-level-style-number style:num-format="a" text:start-value="2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9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9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9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20Level0" style:family="text">
      <style:text-properties fo:font-style="normal" style:font-style-asian="normal" style:font-style-complex="normal" fo:color="#000000" fo:font-weight="normal" style:font-weight-asian="normal" style:font-weight-complex="normal"/>
    </style:style>
    <style:style style:name="List20Level1" style:family="text">
      <style:text-properties style:font-name="Symbol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color="#000000" fo:font-weight="normal" style:font-weight-asian="normal" style:font-weight-complex="normal"/>
      </text:list-level-style-number>
      <text:list-level-style-bullet text:bullet-char="" text:style-name="List20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20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0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0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0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0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20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21Level0" style:family="text">
      <style:text-properties fo:font-style="normal" style:font-style-asian="normal" style:font-style-complex="normal" fo:color="#000000" fo:font-weight="normal" style:font-weight-asian="normal" style:font-weight-complex="normal"/>
    </style:style>
    <style:style style:name="List21Level1" style:family="text">
      <style:text-properties style:font-name="Symbol"/>
    </style: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color="#000000" fo:font-weight="normal" style:font-weight-asian="normal" style:font-weight-complex="normal"/>
      </text:list-level-style-number>
      <text:list-level-style-bullet text:bullet-char="" text:style-name="List2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i" text:style-name="List21Level2" style:num-suffix=")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1Level3" style:num-suffix=")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21Level4" style:num-suffix=")" style:num-prefix="(" text:level="5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1Level5" style:num-suffix=")" style:num-prefix="(" text:level="6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1Level6" style:num-suffix="." text:level="7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21Level8" style:num-suffix="." text:level="9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fo:font-style="normal" style:font-style-asian="normal" style:font-style-complex="normal" fo:font-weight="bold" style:font-weight-asian="bold" style:font-weight-complex="normal"/>
    </style:style>
    <text:list-style style:name="LS23">
      <text:list-level-style-number style:num-format="A" text:start-value="3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normal" fo:font-weight="bold" style:font-weight-asian="bold" style:font-weight-complex="normal"/>
      </text:list-level-style-number>
      <text:list-level-style-number style:num-format="a" text:style-name="List23Level1" style:num-suffix="." text:level="2">
        <style:list-level-properties text:space-before="1.272cm" text:min-label-width="0.635cm" fo:text-align="start" text:list-level-position-and-space-mode="label-alignment">
          <style:list-level-label-alignment text:label-followed-by="listtab" fo:margin-left="1.907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77cm" text:min-label-distance="0.318cm" fo:text-align="end" text:list-level-position-and-space-mode="label-alignment">
          <style:list-level-label-alignment text:label-followed-by="listtab" fo:margin-left="3.177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812cm" text:min-label-width="0.635cm" fo:text-align="start" text:list-level-position-and-space-mode="label-alignment">
          <style:list-level-label-alignment text:label-followed-by="listtab" fo:margin-left="4.447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82cm" text:min-label-width="0.635cm" fo:text-align="start" text:list-level-position-and-space-mode="label-alignment">
          <style:list-level-label-alignment text:label-followed-by="listtab" fo:margin-left="5.717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87cm" text:min-label-distance="0.318cm" fo:text-align="end" text:list-level-position-and-space-mode="label-alignment">
          <style:list-level-label-alignment text:label-followed-by="listtab" fo:margin-left="6.987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622cm" text:min-label-width="0.635cm" fo:text-align="start" text:list-level-position-and-space-mode="label-alignment">
          <style:list-level-label-alignment text:label-followed-by="listtab" fo:margin-left="8.257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92cm" text:min-label-width="0.635cm" fo:text-align="start" text:list-level-position-and-space-mode="label-alignment">
          <style:list-level-label-alignment text:label-followed-by="listtab" fo:margin-left="9.527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97cm" text:min-label-distance="0.318cm" fo:text-align="end" text:list-level-position-and-space-mode="label-alignment">
          <style:list-level-label-alignment text:label-followed-by="listtab" fo:margin-left="10.797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5">
      <text:list-level-style-number style:num-format="1" text:style-name="List2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6Level0" style:family="text">
      <style:text-properties style:font-name="Arial" style:font-name-asian="Arial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Arial" style:font-name-complex="Aria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1" style:family="text">
      <style:text-properties style:font-name="Symbol"/>
    </style:style>
    <text:list-style style:name="LS27">
      <text:list-level-style-number style:num-format="1" text:style-name="List27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bullet text:bullet-char="" text:style-name="List2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1" text:style-name="List27Level2" style:num-suffix="." text:level="3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Symbol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Symbol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Symbol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Symbol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Symbol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34">
      <text:list-level-style-number style:num-format="1" text:style-name="List3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1" text:style-name="List3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" style:family="paragraph" style:parent-style-name="Header" style:master-page-name="MasterPage11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fo:color="#000000" style:font-name="Calibri" fo:font-size="10pt" style:font-size-asian="10pt" style:font-name-complex="Calibri"/>
    </style:style>
    <style:style style:name="P4" style:family="paragraph" style:parent-style-name="Footer">
      <style:paragraph-properties fo:margin-top="0.212cm"/>
    </style:style>
    <style:style style:name="FR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6" style:family="paragraph" style:parent-style-name="Footer">
      <style:paragraph-properties fo:margin-top="0.212cm"/>
    </style:style>
    <style:style style:name="T6_1" style:family="text">
      <style:text-properties fo:color="#808080" fo:font-size="9pt" style:font-size-asian="9pt" style:font-size-complex="9pt" fo:font-weight="bold" style:font-weight-asian="bold"/>
    </style:style>
    <style:style style:name="T6_2" style:family="text">
      <style:text-properties fo:color="#808080" fo:font-size="9pt" style:font-size-asian="9pt" style:font-size-complex="9pt" fo:font-weight="bold" style:font-weight-asian="bold"/>
    </style:style>
    <style:style style:name="T6_3" style:family="text">
      <style:text-properties fo:color="#808080" fo:font-size="9pt" style:font-size-asian="9pt" style:font-size-complex="9pt" fo:font-weight="bold" style:font-weight-asian="bold"/>
    </style:style>
    <style:style style:name="P7" style:family="paragraph" style:parent-style-name="Footer">
      <style:paragraph-properties fo:text-align="right"/>
    </style:style>
    <style:style style:name="T7_1" style:family="text">
      <style:text-properties fo:background-color="#e6e6e6" fo:color="#2b579a"/>
    </style:style>
    <style:style style:name="P8" style:family="paragraph" style:parent-style-name="Footer"/>
    <style:page-layout style:name="pm2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9" style:family="paragraph" style:parent-style-name="Header"/>
    <style:style style:name="FR4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5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color="#000000" style:font-name="Calibri" fo:font-size="10pt" style:font-size-asian="10pt" style:font-name-complex="Calibri"/>
    </style:style>
    <style:style style:name="P12" style:family="paragraph" style:parent-style-name="Footer">
      <style:paragraph-properties fo:margin-top="0.212cm"/>
    </style:style>
    <style:style style:name="FR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13" style:family="paragraph" style:parent-style-name="Normal"/>
    <style:style style:name="T1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14" style:family="paragraph" style:parent-style-name="Footer">
      <style:paragraph-properties fo:margin-top="0.212cm"/>
    </style:style>
    <style:style style:name="T14_1" style:family="text">
      <style:text-properties fo:color="#808080" fo:font-size="9pt" style:font-size-asian="9pt" style:font-size-complex="9pt" fo:font-weight="bold" style:font-weight-asian="bold"/>
    </style:style>
    <style:style style:name="T14_2" style:family="text">
      <style:text-properties fo:color="#808080" fo:font-size="9pt" style:font-size-asian="9pt" style:font-size-complex="9pt" fo:font-weight="bold" style:font-weight-asian="bold"/>
    </style:style>
    <style:style style:name="T14_3" style:family="text">
      <style:text-properties fo:color="#808080" fo:font-size="9pt" style:font-size-asian="9pt" style:font-size-complex="9pt" fo:font-weight="bold" style:font-weight-asian="bold"/>
    </style:style>
    <style:style style:name="P15" style:family="paragraph" style:parent-style-name="Footer">
      <style:paragraph-properties fo:text-align="right"/>
    </style:style>
    <style:style style:name="T15_1" style:family="text">
      <style:text-properties fo:background-color="#e6e6e6" fo:color="#2b579a"/>
    </style:style>
    <style:style style:name="P16" style:family="paragraph" style:parent-style-name="Footer"/>
    <style:page-layout style:name="pm3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17" style:family="paragraph" style:parent-style-name="Header"/>
    <style:style style:name="FR7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18" style:family="paragraph" style:parent-style-name="Normal"/>
    <style:style style:name="T1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8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fo:color="#000000" style:font-name="Calibri" fo:font-size="10pt" style:font-size-asian="10pt" style:font-name-complex="Calibri"/>
    </style:style>
    <style:style style:name="P20" style:family="paragraph" style:parent-style-name="Footer">
      <style:paragraph-properties fo:margin-top="0.212cm"/>
    </style:style>
    <style:style style:name="FR9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1" style:family="paragraph" style:parent-style-name="Normal"/>
    <style:style style:name="T2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22" style:family="paragraph" style:parent-style-name="Footer">
      <style:paragraph-properties fo:margin-top="0.212cm"/>
    </style:style>
    <style:style style:name="T22_1" style:family="text">
      <style:text-properties fo:color="#808080" fo:font-size="9pt" style:font-size-asian="9pt" style:font-size-complex="9pt" fo:font-weight="bold" style:font-weight-asian="bold"/>
    </style:style>
    <style:style style:name="T22_2" style:family="text">
      <style:text-properties fo:color="#808080" fo:font-size="9pt" style:font-size-asian="9pt" style:font-size-complex="9pt" fo:font-weight="bold" style:font-weight-asian="bold"/>
    </style:style>
    <style:style style:name="T22_3" style:family="text">
      <style:text-properties fo:color="#808080" fo:font-size="9pt" style:font-size-asian="9pt" style:font-size-complex="9pt" fo:font-weight="bold" style:font-weight-asian="bold"/>
    </style:style>
    <style:style style:name="P23" style:family="paragraph" style:parent-style-name="Footer">
      <style:paragraph-properties fo:text-align="right"/>
    </style:style>
    <style:style style:name="T23_1" style:family="text">
      <style:text-properties fo:background-color="#e6e6e6" fo:color="#2b579a"/>
    </style:style>
    <style:style style:name="P24" style:family="paragraph" style:parent-style-name="Footer"/>
    <style:page-layout style:name="pm4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25" style:family="paragraph" style:parent-style-name="Header"/>
    <style:style style:name="FR10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6" style:family="paragraph" style:parent-style-name="Normal"/>
    <style:style style:name="T2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/>
    <style:style style:name="T27_1" style:family="text">
      <style:text-properties fo:color="#000000" style:font-name="Calibri" fo:font-size="10pt" style:font-size-asian="10pt" style:font-name-complex="Calibri"/>
    </style:style>
    <style:style style:name="P28" style:family="paragraph" style:parent-style-name="Footer">
      <style:paragraph-properties fo:margin-top="0.212cm"/>
    </style:style>
    <style:style style:name="FR1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9" style:family="paragraph" style:parent-style-name="Normal"/>
    <style:style style:name="T2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0" style:family="paragraph" style:parent-style-name="Footer">
      <style:paragraph-properties fo:margin-top="0.212cm"/>
    </style:style>
    <style:style style:name="T30_1" style:family="text">
      <style:text-properties fo:color="#808080" fo:font-size="9pt" style:font-size-asian="9pt" style:font-size-complex="9pt" fo:font-weight="bold" style:font-weight-asian="bold"/>
    </style:style>
    <style:style style:name="T30_2" style:family="text">
      <style:text-properties fo:color="#808080" fo:font-size="9pt" style:font-size-asian="9pt" style:font-size-complex="9pt" fo:font-weight="bold" style:font-weight-asian="bold"/>
    </style:style>
    <style:style style:name="T30_3" style:family="text">
      <style:text-properties fo:color="#808080" fo:font-size="9pt" style:font-size-asian="9pt" style:font-size-complex="9pt" fo:font-weight="bold" style:font-weight-asian="bold"/>
    </style:style>
    <style:style style:name="P31" style:family="paragraph" style:parent-style-name="Footer">
      <style:paragraph-properties fo:text-align="right"/>
    </style:style>
    <style:style style:name="T31_1" style:family="text">
      <style:text-properties fo:background-color="#e6e6e6" fo:color="#2b579a"/>
    </style:style>
    <style:style style:name="P32" style:family="paragraph" style:parent-style-name="Footer"/>
    <style:page-layout style:name="pm5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33" style:family="paragraph" style:parent-style-name="Header"/>
    <style:style style:name="FR13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34" style:family="paragraph" style:parent-style-name="Normal"/>
    <style:style style:name="T3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4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fo:color="#000000" style:font-name="Calibri" fo:font-size="10pt" style:font-size-asian="10pt" style:font-name-complex="Calibri"/>
    </style:style>
    <style:style style:name="P36" style:family="paragraph" style:parent-style-name="Footer">
      <style:paragraph-properties fo:margin-top="0.212cm"/>
    </style:style>
    <style:style style:name="FR15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7" style:family="paragraph" style:parent-style-name="Normal"/>
    <style:style style:name="T3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38" style:family="paragraph" style:parent-style-name="Footer">
      <style:paragraph-properties fo:margin-top="0.212cm"/>
    </style:style>
    <style:style style:name="T38_1" style:family="text">
      <style:text-properties fo:color="#808080" fo:font-size="9pt" style:font-size-asian="9pt" style:font-size-complex="9pt" fo:font-weight="bold" style:font-weight-asian="bold"/>
    </style:style>
    <style:style style:name="T38_2" style:family="text">
      <style:text-properties fo:color="#808080" fo:font-size="9pt" style:font-size-asian="9pt" style:font-size-complex="9pt" fo:font-weight="bold" style:font-weight-asian="bold"/>
    </style:style>
    <style:style style:name="T38_3" style:family="text">
      <style:text-properties fo:color="#808080" fo:font-size="9pt" style:font-size-asian="9pt" style:font-size-complex="9pt" fo:font-weight="bold" style:font-weight-asian="bold"/>
    </style:style>
    <style:style style:name="P39" style:family="paragraph" style:parent-style-name="Footer">
      <style:paragraph-properties fo:text-align="right"/>
    </style:style>
    <style:style style:name="T39_1" style:family="text">
      <style:text-properties fo:background-color="#e6e6e6" fo:color="#2b579a"/>
    </style:style>
    <style:style style:name="P40" style:family="paragraph" style:parent-style-name="Footer"/>
    <style:page-layout style:name="pm6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41" style:family="paragraph" style:parent-style-name="Header"/>
    <style:style style:name="FR16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42" style:family="paragraph" style:parent-style-name="Normal"/>
    <style:style style:name="T4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17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/>
    <style:style style:name="T43_1" style:family="text">
      <style:text-properties fo:color="#000000" style:font-name="Calibri" fo:font-size="10pt" style:font-size-asian="10pt" style:font-name-complex="Calibri"/>
    </style:style>
    <style:style style:name="P44" style:family="paragraph" style:parent-style-name="Footer">
      <style:paragraph-properties fo:margin-top="0.212cm"/>
    </style:style>
    <style:style style:name="FR18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5" style:family="paragraph" style:parent-style-name="Normal"/>
    <style:style style:name="T4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46" style:family="paragraph" style:parent-style-name="Footer">
      <style:paragraph-properties fo:margin-top="0.212cm"/>
    </style:style>
    <style:style style:name="T46_1" style:family="text">
      <style:text-properties fo:color="#808080" fo:font-size="9pt" style:font-size-asian="9pt" style:font-size-complex="9pt" fo:font-weight="bold" style:font-weight-asian="bold"/>
    </style:style>
    <style:style style:name="T46_2" style:family="text">
      <style:text-properties fo:color="#808080" fo:font-size="9pt" style:font-size-asian="9pt" style:font-size-complex="9pt" fo:font-weight="bold" style:font-weight-asian="bold"/>
    </style:style>
    <style:style style:name="T46_3" style:family="text">
      <style:text-properties fo:color="#808080" fo:font-size="9pt" style:font-size-asian="9pt" style:font-size-complex="9pt" fo:font-weight="bold" style:font-weight-asian="bold"/>
    </style:style>
    <style:style style:name="P47" style:family="paragraph" style:parent-style-name="Footer">
      <style:paragraph-properties fo:text-align="right"/>
    </style:style>
    <style:style style:name="T47_1" style:family="text">
      <style:text-properties fo:background-color="#e6e6e6" fo:color="#2b579a"/>
    </style:style>
    <style:style style:name="P48" style:family="paragraph" style:parent-style-name="Footer"/>
    <style:page-layout style:name="pm7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49" style:family="paragraph" style:parent-style-name="Header"/>
    <style:style style:name="FR19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0" style:family="paragraph" style:parent-style-name="Normal"/>
    <style:style style:name="T5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0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51" style:family="paragraph" style:parent-style-name="Normal"/>
    <style:style style:name="T51_1" style:family="text">
      <style:text-properties fo:color="#000000" style:font-name="Calibri" fo:font-size="10pt" style:font-size-asian="10pt" style:font-name-complex="Calibri"/>
    </style:style>
    <style:style style:name="P52" style:family="paragraph" style:parent-style-name="Footer">
      <style:paragraph-properties fo:margin-top="0.212cm"/>
    </style:style>
    <style:style style:name="FR21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3" style:family="paragraph" style:parent-style-name="Normal"/>
    <style:style style:name="T5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54" style:family="paragraph" style:parent-style-name="Footer">
      <style:paragraph-properties fo:margin-top="0.212cm"/>
    </style:style>
    <style:style style:name="T54_1" style:family="text">
      <style:text-properties fo:color="#808080" fo:font-size="9pt" style:font-size-asian="9pt" style:font-size-complex="9pt" fo:font-weight="bold" style:font-weight-asian="bold"/>
    </style:style>
    <style:style style:name="T54_2" style:family="text">
      <style:text-properties fo:color="#808080" fo:font-size="9pt" style:font-size-asian="9pt" style:font-size-complex="9pt" fo:font-weight="bold" style:font-weight-asian="bold"/>
    </style:style>
    <style:style style:name="T54_3" style:family="text">
      <style:text-properties fo:color="#808080" fo:font-size="9pt" style:font-size-asian="9pt" style:font-size-complex="9pt" fo:font-weight="bold" style:font-weight-asian="bold"/>
    </style:style>
    <style:style style:name="P55" style:family="paragraph" style:parent-style-name="Footer">
      <style:paragraph-properties fo:text-align="right"/>
    </style:style>
    <style:style style:name="T55_1" style:family="text">
      <style:text-properties fo:background-color="#e6e6e6" fo:color="#2b579a"/>
    </style:style>
    <style:style style:name="P56" style:family="paragraph" style:parent-style-name="Footer"/>
    <style:page-layout style:name="pm8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57" style:family="paragraph" style:parent-style-name="Header"/>
    <style:style style:name="FR22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58" style:family="paragraph" style:parent-style-name="Normal"/>
    <style:style style:name="T58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3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59" style:family="paragraph" style:parent-style-name="Normal"/>
    <style:style style:name="T59_1" style:family="text">
      <style:text-properties fo:color="#000000" style:font-name="Calibri" fo:font-size="10pt" style:font-size-asian="10pt" style:font-name-complex="Calibri"/>
    </style:style>
    <style:style style:name="P60" style:family="paragraph" style:parent-style-name="Footer">
      <style:paragraph-properties fo:margin-top="0.212cm"/>
    </style:style>
    <style:style style:name="FR2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1" style:family="paragraph" style:parent-style-name="Normal"/>
    <style:style style:name="T61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62" style:family="paragraph" style:parent-style-name="Footer">
      <style:paragraph-properties fo:margin-top="0.212cm"/>
    </style:style>
    <style:style style:name="T62_1" style:family="text">
      <style:text-properties fo:color="#808080" fo:font-size="9pt" style:font-size-asian="9pt" style:font-size-complex="9pt" fo:font-weight="bold" style:font-weight-asian="bold"/>
    </style:style>
    <style:style style:name="T62_2" style:family="text">
      <style:text-properties fo:color="#808080" fo:font-size="9pt" style:font-size-asian="9pt" style:font-size-complex="9pt" fo:font-weight="bold" style:font-weight-asian="bold"/>
    </style:style>
    <style:style style:name="T62_3" style:family="text">
      <style:text-properties fo:color="#808080" fo:font-size="9pt" style:font-size-asian="9pt" style:font-size-complex="9pt" fo:font-weight="bold" style:font-weight-asian="bold"/>
    </style:style>
    <style:style style:name="P63" style:family="paragraph" style:parent-style-name="Footer">
      <style:paragraph-properties fo:text-align="right"/>
    </style:style>
    <style:style style:name="T63_1" style:family="text">
      <style:text-properties fo:background-color="#e6e6e6" fo:color="#2b579a"/>
    </style:style>
    <style:style style:name="P64" style:family="paragraph" style:parent-style-name="Footer"/>
    <style:page-layout style:name="pm9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65" style:family="paragraph" style:parent-style-name="Header"/>
    <style:style style:name="FR2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66" style:family="paragraph" style:parent-style-name="Normal"/>
    <style:style style:name="T66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6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/>
    <style:style style:name="T67_1" style:family="text">
      <style:text-properties fo:color="#000000" style:font-name="Calibri" fo:font-size="10pt" style:font-size-asian="10pt" style:font-name-complex="Calibri"/>
    </style:style>
    <style:style style:name="P68" style:family="paragraph" style:parent-style-name="Footer">
      <style:paragraph-properties fo:margin-top="0.212cm"/>
    </style:style>
    <style:style style:name="FR27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69" style:family="paragraph" style:parent-style-name="Normal"/>
    <style:style style:name="T69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70" style:family="paragraph" style:parent-style-name="Footer">
      <style:paragraph-properties fo:margin-top="0.212cm"/>
    </style:style>
    <style:style style:name="T70_1" style:family="text">
      <style:text-properties fo:color="#808080" fo:font-size="9pt" style:font-size-asian="9pt" style:font-size-complex="9pt" fo:font-weight="bold" style:font-weight-asian="bold"/>
    </style:style>
    <style:style style:name="T70_2" style:family="text">
      <style:text-properties fo:color="#808080" fo:font-size="9pt" style:font-size-asian="9pt" style:font-size-complex="9pt" fo:font-weight="bold" style:font-weight-asian="bold"/>
    </style:style>
    <style:style style:name="T70_3" style:family="text">
      <style:text-properties fo:color="#808080" fo:font-size="9pt" style:font-size-asian="9pt" style:font-size-complex="9pt" fo:font-weight="bold" style:font-weight-asian="bold"/>
    </style:style>
    <style:style style:name="P71" style:family="paragraph" style:parent-style-name="Footer">
      <style:paragraph-properties fo:text-align="right"/>
    </style:style>
    <style:style style:name="T71_1" style:family="text">
      <style:text-properties fo:background-color="#e6e6e6" fo:color="#2b579a"/>
    </style:style>
    <style:style style:name="P72" style:family="paragraph" style:parent-style-name="Footer"/>
    <style:page-layout style:name="pm10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73" style:family="paragraph" style:parent-style-name="Header"/>
    <style:style style:name="FR28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74" style:family="paragraph" style:parent-style-name="Normal"/>
    <style:style style:name="T74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29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75" style:family="paragraph" style:parent-style-name="Normal"/>
    <style:style style:name="T75_1" style:family="text">
      <style:text-properties fo:color="#000000" style:font-name="Calibri" fo:font-size="10pt" style:font-size-asian="10pt" style:font-name-complex="Calibri"/>
    </style:style>
    <style:style style:name="P76" style:family="paragraph" style:parent-style-name="Footer">
      <style:paragraph-properties fo:margin-top="0.212cm"/>
    </style:style>
    <style:style style:name="FR30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77" style:family="paragraph" style:parent-style-name="Normal"/>
    <style:style style:name="T77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78" style:family="paragraph" style:parent-style-name="Footer">
      <style:paragraph-properties fo:margin-top="0.212cm"/>
    </style:style>
    <style:style style:name="T78_1" style:family="text">
      <style:text-properties fo:color="#808080" fo:font-size="9pt" style:font-size-asian="9pt" style:font-size-complex="9pt" fo:font-weight="bold" style:font-weight-asian="bold"/>
    </style:style>
    <style:style style:name="T78_2" style:family="text">
      <style:text-properties fo:color="#808080" fo:font-size="9pt" style:font-size-asian="9pt" style:font-size-complex="9pt" fo:font-weight="bold" style:font-weight-asian="bold"/>
    </style:style>
    <style:style style:name="T78_3" style:family="text">
      <style:text-properties fo:color="#808080" fo:font-size="9pt" style:font-size-asian="9pt" style:font-size-complex="9pt" fo:font-weight="bold" style:font-weight-asian="bold"/>
    </style:style>
    <style:style style:name="P79" style:family="paragraph" style:parent-style-name="Footer">
      <style:paragraph-properties fo:text-align="right"/>
    </style:style>
    <style:style style:name="T79_1" style:family="text">
      <style:text-properties fo:background-color="#e6e6e6" fo:color="#2b579a"/>
    </style:style>
    <style:style style:name="P80" style:family="paragraph" style:parent-style-name="Footer"/>
    <style:page-layout style:name="pm11">
      <style:page-layout-properties style:print-orientation="portrait" fo:page-width="21.001cm" fo:page-height="29.7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81" style:family="paragraph" style:parent-style-name="Header"/>
    <style:style style:name="FR3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82" style:family="paragraph" style:parent-style-name="Normal"/>
    <style:style style:name="T82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2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83" style:family="paragraph" style:parent-style-name="Normal"/>
    <style:style style:name="T83_1" style:family="text">
      <style:text-properties fo:color="#000000" style:font-name="Calibri" fo:font-size="10pt" style:font-size-asian="10pt" style:font-name-complex="Calibri"/>
    </style:style>
    <style:style style:name="P84" style:family="paragraph" style:parent-style-name="Footer">
      <style:paragraph-properties fo:margin-top="0.212cm"/>
    </style:style>
    <style:style style:name="FR33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85" style:family="paragraph" style:parent-style-name="Normal"/>
    <style:style style:name="T85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86" style:family="paragraph" style:parent-style-name="Footer">
      <style:paragraph-properties fo:margin-top="0.212cm"/>
    </style:style>
    <style:style style:name="T86_1" style:family="text">
      <style:text-properties fo:color="#808080" fo:font-size="9pt" style:font-size-asian="9pt" style:font-size-complex="9pt" fo:font-weight="bold" style:font-weight-asian="bold"/>
    </style:style>
    <style:style style:name="T86_2" style:family="text">
      <style:text-properties fo:color="#808080" fo:font-size="9pt" style:font-size-asian="9pt" style:font-size-complex="9pt" fo:font-weight="bold" style:font-weight-asian="bold"/>
    </style:style>
    <style:style style:name="T86_3" style:family="text">
      <style:text-properties fo:color="#808080" fo:font-size="9pt" style:font-size-asian="9pt" style:font-size-complex="9pt" fo:font-weight="bold" style:font-weight-asian="bold"/>
    </style:style>
    <style:style style:name="P87" style:family="paragraph" style:parent-style-name="Footer">
      <style:paragraph-properties fo:text-align="right"/>
    </style:style>
    <style:style style:name="T87_1" style:family="text">
      <style:text-properties fo:background-color="#e6e6e6" fo:color="#2b579a"/>
    </style:style>
    <style:style style:name="P88" style:family="paragraph" style:parent-style-name="Footer"/>
    <style:page-layout style:name="pm12">
      <style:page-layout-properties style:print-orientation="landscape" fo:page-width="29.7cm" fo:page-height="21.001cm" fo:padding-top="0cm" fo:border-top="#000000 0.018cm solid" fo:margin-top="0.847cm" fo:padding-bottom="0cm" fo:border-bottom="#000000 0.018cm solid" fo:margin-bottom="0.847cm" fo:padding-left="0.406cm" fo:border-left="#000000 0.018cm solid" fo:margin-left="0.847cm" fo:padding-right="0.406cm" fo:border-right="#000000 0.018cm solid" fo:margin-right="0.847cm"/>
      <style:header-style>
        <style:header-footer-properties fo:min-height="1.27cm" style:dynamic-spacing="true"/>
      </style:header-style>
      <style:footer-style>
        <style:header-footer-properties fo:min-height="1.071cm" style:dynamic-spacing="true"/>
      </style:footer-style>
    </style:page-layout>
    <style:style style:name="P89" style:family="paragraph" style:parent-style-name="Header"/>
    <style:style style:name="FR34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90" style:family="paragraph" style:parent-style-name="Normal"/>
    <style:style style:name="T90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FR35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91" style:family="paragraph" style:parent-style-name="Normal"/>
    <style:style style:name="T91_1" style:family="text">
      <style:text-properties fo:color="#000000" style:font-name="Calibri" fo:font-size="10pt" style:font-size-asian="10pt" style:font-name-complex="Calibri"/>
    </style:style>
    <style:style style:name="P92" style:family="paragraph" style:parent-style-name="Footer">
      <style:paragraph-properties fo:margin-top="0.212cm"/>
    </style:style>
    <style:style style:name="FR36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93" style:family="paragraph" style:parent-style-name="Normal"/>
    <style:style style:name="T93_1" style:family="text">
      <style:text-properties fo:color="#000000" style:font-name="Aptos" fo:font-size="10pt" style:font-name-asian="Aptos" style:font-size-asian="10pt" style:font-name-complex="Aptos" style:font-size-complex="10pt"/>
    </style:style>
    <style:style style:name="P94" style:family="paragraph" style:parent-style-name="Footer">
      <style:paragraph-properties fo:margin-top="0.212cm"/>
    </style:style>
    <style:style style:name="T94_1" style:family="text">
      <style:text-properties fo:color="#808080" fo:font-size="9pt" style:font-size-asian="9pt" style:font-size-complex="9pt" fo:font-weight="bold" style:font-weight-asian="bold"/>
    </style:style>
    <style:style style:name="T94_2" style:family="text">
      <style:text-properties fo:color="#808080" fo:font-size="9pt" style:font-size-asian="9pt" style:font-size-complex="9pt" fo:font-weight="bold" style:font-weight-asian="bold"/>
    </style:style>
    <style:style style:name="T94_3" style:family="text">
      <style:text-properties fo:color="#808080" fo:font-size="9pt" style:font-size-asian="9pt" style:font-size-complex="9pt" fo:font-weight="bold" style:font-weight-asian="bold"/>
    </style:style>
    <style:style style:name="P95" style:family="paragraph" style:parent-style-name="Footer">
      <style:paragraph-properties fo:text-align="right"/>
    </style:style>
    <style:style style:name="T95_1" style:family="text">
      <style:text-properties fo:background-color="#e6e6e6" fo:color="#2b579a"/>
    </style:style>
    <style:style style:name="P96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cm" svg:width="5.061cm" svg:height="0.96cm" draw:style-name="FR1" text:anchor-type="page" draw:z-index="2"><draw:text-box fo:min-height="0.96cm"><text:p text:style-name="P2"><text:span text:style-name="T2_1">OFFICIAL<text:s/>-<text:s/>FOR<text:s/>PUBLIC<text:s/>RELEASE</text:span></text:p></draw:text-box><svg:desc>OFFICIAL - FOR PUBLIC RELEASE</svg:desc></draw:frame><draw:frame svg:x="0cm" svg:y="0.529cm" svg:width="21.001cm" svg:height="0.758cm" draw:style-name="FR2" text:anchor-type="page" draw:z-index="0"><draw:text-box><text:p text:style-name="P3"><text:span text:style-name="T3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4"><draw:frame svg:x="0cm" svg:y="0cm" svg:width="5.061cm" svg:height="0.96cm" draw:style-name="FR3" text:anchor-type="page" draw:z-index="6"><draw:text-box fo:min-height="0.96cm"><text:p text:style-name="P5"><text:span text:style-name="T5_1">OFFICIAL<text:s/>-<text:s/>FOR<text:s/>PUBLIC<text:s/>RELEASE</text:span></text:p></draw:text-box><svg:desc>OFFICIAL - FOR PUBLIC RELEASE</svg:desc></draw:frame></text:p>
        <text:p text:style-name="P6"><text:span text:style-name="T6_1">Science<text:s/>for<text:s/>Emergencies<text:s/>Centre<text:s/>of<text:s/>Expertise<text:s/>Business<text:s/>Case,<text:s/></text:span><text:span text:style-name="T6_2">October</text:span><text:span text:style-name="T6_3"><text:s/>2024</text:span></text:p>
        <text:p text:style-name="P7"><text:span text:style-name="T7_1"><text:page-number text:select-page="current"/></text:span></text:p>
        <text:p text:style-name="P8"/>
      </style:footer>
    </style:master-page>
    <style:master-page style:name="MasterPage1" style:page-layout-name="pm2">
      <style:header>
        <text:p text:style-name="P9"><draw:frame svg:x="0cm" svg:y="0cm" svg:width="5.061cm" svg:height="0.96cm" draw:style-name="FR4" text:anchor-type="page" draw:z-index="2"><draw:text-box fo:min-height="0.96cm"><text:p text:style-name="P10"><text:span text:style-name="T10_1">OFFICIAL<text:s/>-<text:s/>FOR<text:s/>PUBLIC<text:s/>RELEASE</text:span></text:p></draw:text-box><svg:desc>OFFICIAL - FOR PUBLIC RELEASE</svg:desc></draw:frame><draw:frame svg:x="0cm" svg:y="0.529cm" svg:width="21.001cm" svg:height="0.758cm" draw:style-name="FR5" text:anchor-type="page" draw:z-index="0"><draw:text-box><text:p text:style-name="P11"><text:span text:style-name="T11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12"><draw:frame svg:x="0cm" svg:y="0cm" svg:width="5.061cm" svg:height="0.96cm" draw:style-name="FR6" text:anchor-type="page" draw:z-index="6"><draw:text-box fo:min-height="0.96cm"><text:p text:style-name="P13"><text:span text:style-name="T13_1">OFFICIAL<text:s/>-<text:s/>FOR<text:s/>PUBLIC<text:s/>RELEASE</text:span></text:p></draw:text-box><svg:desc>OFFICIAL - FOR PUBLIC RELEASE</svg:desc></draw:frame></text:p>
        <text:p text:style-name="P14"><text:span text:style-name="T14_1">Science<text:s/>for<text:s/>Emergencies<text:s/>Centre<text:s/>of<text:s/>Expertise<text:s/>Business<text:s/>Case,<text:s/></text:span><text:span text:style-name="T14_2">October</text:span><text:span text:style-name="T14_3"><text:s/>2024</text:span></text:p>
        <text:p text:style-name="P15"><text:span text:style-name="T15_1"><text:page-number text:select-page="current"/></text:span></text:p>
        <text:p text:style-name="P16"/>
      </style:footer>
    </style:master-page>
    <style:master-page style:name="MasterPage2" style:page-layout-name="pm3">
      <style:header>
        <text:p text:style-name="P17"><draw:frame svg:x="0cm" svg:y="0cm" svg:width="5.061cm" svg:height="0.96cm" draw:style-name="FR7" text:anchor-type="page" draw:z-index="2"><draw:text-box fo:min-height="0.96cm"><text:p text:style-name="P18"><text:span text:style-name="T18_1">OFFICIAL<text:s/>-<text:s/>FOR<text:s/>PUBLIC<text:s/>RELEASE</text:span></text:p></draw:text-box><svg:desc>OFFICIAL - FOR PUBLIC RELEASE</svg:desc></draw:frame><draw:frame svg:x="0cm" svg:y="0.529cm" svg:width="21.001cm" svg:height="0.758cm" draw:style-name="FR8" text:anchor-type="page" draw:z-index="0"><draw:text-box><text:p text:style-name="P19"><text:span text:style-name="T19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20"><draw:frame svg:x="0cm" svg:y="0cm" svg:width="5.061cm" svg:height="0.96cm" draw:style-name="FR9" text:anchor-type="page" draw:z-index="6"><draw:text-box fo:min-height="0.96cm"><text:p text:style-name="P21"><text:span text:style-name="T21_1">OFFICIAL<text:s/>-<text:s/>FOR<text:s/>PUBLIC<text:s/>RELEASE</text:span></text:p></draw:text-box><svg:desc>OFFICIAL - FOR PUBLIC RELEASE</svg:desc></draw:frame></text:p>
        <text:p text:style-name="P22"><text:span text:style-name="T22_1">Science<text:s/>for<text:s/>Emergencies<text:s/>Centre<text:s/>of<text:s/>Expertise<text:s/>Business<text:s/>Case,<text:s/></text:span><text:span text:style-name="T22_2">October</text:span><text:span text:style-name="T22_3"><text:s/>2024</text:span></text:p>
        <text:p text:style-name="P23"><text:span text:style-name="T23_1"><text:page-number text:select-page="current"/></text:span></text:p>
        <text:p text:style-name="P24"/>
      </style:footer>
    </style:master-page>
    <style:master-page style:name="MasterPage3" style:page-layout-name="pm4">
      <style:header>
        <text:p text:style-name="P25"><draw:frame svg:x="0cm" svg:y="0cm" svg:width="5.061cm" svg:height="0.96cm" draw:style-name="FR10" text:anchor-type="page" draw:z-index="2"><draw:text-box fo:min-height="0.96cm"><text:p text:style-name="P26"><text:span text:style-name="T26_1">OFFICIAL<text:s/>-<text:s/>FOR<text:s/>PUBLIC<text:s/>RELEASE</text:span></text:p></draw:text-box><svg:desc>OFFICIAL - FOR PUBLIC RELEASE</svg:desc></draw:frame><draw:frame svg:x="0cm" svg:y="0.529cm" svg:width="21.001cm" svg:height="0.758cm" draw:style-name="FR11" text:anchor-type="page" draw:z-index="0"><draw:text-box><text:p text:style-name="P27"><text:span text:style-name="T27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28"><draw:frame svg:x="0cm" svg:y="0cm" svg:width="5.061cm" svg:height="0.96cm" draw:style-name="FR12" text:anchor-type="page" draw:z-index="6"><draw:text-box fo:min-height="0.96cm"><text:p text:style-name="P29"><text:span text:style-name="T29_1">OFFICIAL<text:s/>-<text:s/>FOR<text:s/>PUBLIC<text:s/>RELEASE</text:span></text:p></draw:text-box><svg:desc>OFFICIAL - FOR PUBLIC RELEASE</svg:desc></draw:frame></text:p>
        <text:p text:style-name="P30"><text:span text:style-name="T30_1">Science<text:s/>for<text:s/>Emergencies<text:s/>Centre<text:s/>of<text:s/>Expertise<text:s/>Business<text:s/>Case,<text:s/></text:span><text:span text:style-name="T30_2">October</text:span><text:span text:style-name="T30_3"><text:s/>2024</text:span></text:p>
        <text:p text:style-name="P31"><text:span text:style-name="T31_1"><text:page-number text:select-page="current"/></text:span></text:p>
        <text:p text:style-name="P32"/>
      </style:footer>
    </style:master-page>
    <style:master-page style:name="MasterPage4" style:page-layout-name="pm5">
      <style:header>
        <text:p text:style-name="P33"><draw:frame svg:x="0cm" svg:y="0cm" svg:width="5.061cm" svg:height="0.96cm" draw:style-name="FR13" text:anchor-type="page" draw:z-index="2"><draw:text-box fo:min-height="0.96cm"><text:p text:style-name="P34"><text:span text:style-name="T34_1">OFFICIAL<text:s/>-<text:s/>FOR<text:s/>PUBLIC<text:s/>RELEASE</text:span></text:p></draw:text-box><svg:desc>OFFICIAL - FOR PUBLIC RELEASE</svg:desc></draw:frame><draw:frame svg:x="0cm" svg:y="0.529cm" svg:width="21.001cm" svg:height="0.758cm" draw:style-name="FR14" text:anchor-type="page" draw:z-index="0"><draw:text-box><text:p text:style-name="P35"><text:span text:style-name="T35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6"><draw:frame svg:x="0cm" svg:y="0cm" svg:width="5.061cm" svg:height="0.96cm" draw:style-name="FR15" text:anchor-type="page" draw:z-index="6"><draw:text-box fo:min-height="0.96cm"><text:p text:style-name="P37"><text:span text:style-name="T37_1">OFFICIAL<text:s/>-<text:s/>FOR<text:s/>PUBLIC<text:s/>RELEASE</text:span></text:p></draw:text-box><svg:desc>OFFICIAL - FOR PUBLIC RELEASE</svg:desc></draw:frame></text:p>
        <text:p text:style-name="P38"><text:span text:style-name="T38_1">Science<text:s/>for<text:s/>Emergencies<text:s/>Centre<text:s/>of<text:s/>Expertise<text:s/>Business<text:s/>Case,<text:s/></text:span><text:span text:style-name="T38_2">October</text:span><text:span text:style-name="T38_3"><text:s/>2024</text:span></text:p>
        <text:p text:style-name="P39"><text:span text:style-name="T39_1"><text:page-number text:select-page="current"/></text:span></text:p>
        <text:p text:style-name="P40"/>
      </style:footer>
    </style:master-page>
    <style:master-page style:name="MasterPage5" style:page-layout-name="pm6">
      <style:header>
        <text:p text:style-name="P41"><draw:frame svg:x="0cm" svg:y="0cm" svg:width="5.061cm" svg:height="0.96cm" draw:style-name="FR16" text:anchor-type="page" draw:z-index="2"><draw:text-box fo:min-height="0.96cm"><text:p text:style-name="P42"><text:span text:style-name="T42_1">OFFICIAL<text:s/>-<text:s/>FOR<text:s/>PUBLIC<text:s/>RELEASE</text:span></text:p></draw:text-box><svg:desc>OFFICIAL - FOR PUBLIC RELEASE</svg:desc></draw:frame><draw:frame svg:x="0cm" svg:y="0.529cm" svg:width="21.001cm" svg:height="0.758cm" draw:style-name="FR17" text:anchor-type="page" draw:z-index="0"><draw:text-box><text:p text:style-name="P43"><text:span text:style-name="T43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44"><draw:frame svg:x="0cm" svg:y="0cm" svg:width="5.061cm" svg:height="0.96cm" draw:style-name="FR18" text:anchor-type="page" draw:z-index="6"><draw:text-box fo:min-height="0.96cm"><text:p text:style-name="P45"><text:span text:style-name="T45_1">OFFICIAL<text:s/>-<text:s/>FOR<text:s/>PUBLIC<text:s/>RELEASE</text:span></text:p></draw:text-box><svg:desc>OFFICIAL - FOR PUBLIC RELEASE</svg:desc></draw:frame></text:p>
        <text:p text:style-name="P46"><text:span text:style-name="T46_1">Science<text:s/>for<text:s/>Emergencies<text:s/>Centre<text:s/>of<text:s/>Expertise<text:s/>Business<text:s/>Case,<text:s/></text:span><text:span text:style-name="T46_2">October</text:span><text:span text:style-name="T46_3"><text:s/>2024</text:span></text:p>
        <text:p text:style-name="P47"><text:span text:style-name="T47_1"><text:page-number text:select-page="current"/></text:span></text:p>
        <text:p text:style-name="P48"/>
      </style:footer>
    </style:master-page>
    <style:master-page style:name="MasterPage6" style:page-layout-name="pm7">
      <style:header>
        <text:p text:style-name="P49"><draw:frame svg:x="0cm" svg:y="0cm" svg:width="5.061cm" svg:height="0.96cm" draw:style-name="FR19" text:anchor-type="page" draw:z-index="2"><draw:text-box fo:min-height="0.96cm"><text:p text:style-name="P50"><text:span text:style-name="T50_1">OFFICIAL<text:s/>-<text:s/>FOR<text:s/>PUBLIC<text:s/>RELEASE</text:span></text:p></draw:text-box><svg:desc>OFFICIAL - FOR PUBLIC RELEASE</svg:desc></draw:frame><draw:frame svg:x="0cm" svg:y="0.529cm" svg:width="21.001cm" svg:height="0.758cm" draw:style-name="FR20" text:anchor-type="page" draw:z-index="0"><draw:text-box><text:p text:style-name="P51"><text:span text:style-name="T51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52"><draw:frame svg:x="0cm" svg:y="0cm" svg:width="5.061cm" svg:height="0.96cm" draw:style-name="FR21" text:anchor-type="page" draw:z-index="6"><draw:text-box fo:min-height="0.96cm"><text:p text:style-name="P53"><text:span text:style-name="T53_1">OFFICIAL<text:s/>-<text:s/>FOR<text:s/>PUBLIC<text:s/>RELEASE</text:span></text:p></draw:text-box><svg:desc>OFFICIAL - FOR PUBLIC RELEASE</svg:desc></draw:frame></text:p>
        <text:p text:style-name="P54"><text:span text:style-name="T54_1">Science<text:s/>for<text:s/>Emergencies<text:s/>Centre<text:s/>of<text:s/>Expertise<text:s/>Business<text:s/>Case,<text:s/></text:span><text:span text:style-name="T54_2">October</text:span><text:span text:style-name="T54_3"><text:s/>2024</text:span></text:p>
        <text:p text:style-name="P55"><text:span text:style-name="T55_1"><text:page-number text:select-page="current"/></text:span></text:p>
        <text:p text:style-name="P56"/>
      </style:footer>
    </style:master-page>
    <style:master-page style:name="MasterPage7" style:page-layout-name="pm8">
      <style:header>
        <text:p text:style-name="P57"><draw:frame svg:x="0cm" svg:y="0cm" svg:width="5.061cm" svg:height="0.96cm" draw:style-name="FR22" text:anchor-type="page" draw:z-index="2"><draw:text-box fo:min-height="0.96cm"><text:p text:style-name="P58"><text:span text:style-name="T58_1">OFFICIAL<text:s/>-<text:s/>FOR<text:s/>PUBLIC<text:s/>RELEASE</text:span></text:p></draw:text-box><svg:desc>OFFICIAL - FOR PUBLIC RELEASE</svg:desc></draw:frame><draw:frame svg:x="0cm" svg:y="0.529cm" svg:width="21.001cm" svg:height="0.758cm" draw:style-name="FR23" text:anchor-type="page" draw:z-index="0"><draw:text-box><text:p text:style-name="P59"><text:span text:style-name="T59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60"><draw:frame svg:x="0cm" svg:y="0cm" svg:width="5.061cm" svg:height="0.96cm" draw:style-name="FR24" text:anchor-type="page" draw:z-index="6"><draw:text-box fo:min-height="0.96cm"><text:p text:style-name="P61"><text:span text:style-name="T61_1">OFFICIAL<text:s/>-<text:s/>FOR<text:s/>PUBLIC<text:s/>RELEASE</text:span></text:p></draw:text-box><svg:desc>OFFICIAL - FOR PUBLIC RELEASE</svg:desc></draw:frame></text:p>
        <text:p text:style-name="P62"><text:span text:style-name="T62_1">Science<text:s/>for<text:s/>Emergencies<text:s/>Centre<text:s/>of<text:s/>Expertise<text:s/>Business<text:s/>Case,<text:s/></text:span><text:span text:style-name="T62_2">October</text:span><text:span text:style-name="T62_3"><text:s/>2024</text:span></text:p>
        <text:p text:style-name="P63"><text:span text:style-name="T63_1"><text:page-number text:select-page="current"/></text:span></text:p>
        <text:p text:style-name="P64"/>
      </style:footer>
    </style:master-page>
    <style:master-page style:name="MasterPage8" style:page-layout-name="pm9">
      <style:header>
        <text:p text:style-name="P65"><draw:frame svg:x="0cm" svg:y="0cm" svg:width="5.061cm" svg:height="0.96cm" draw:style-name="FR25" text:anchor-type="page" draw:z-index="2"><draw:text-box fo:min-height="0.96cm"><text:p text:style-name="P66"><text:span text:style-name="T66_1">OFFICIAL<text:s/>-<text:s/>FOR<text:s/>PUBLIC<text:s/>RELEASE</text:span></text:p></draw:text-box><svg:desc>OFFICIAL - FOR PUBLIC RELEASE</svg:desc></draw:frame><draw:frame svg:x="0cm" svg:y="0.529cm" svg:width="21.001cm" svg:height="0.758cm" draw:style-name="FR26" text:anchor-type="page" draw:z-index="0"><draw:text-box><text:p text:style-name="P67"><text:span text:style-name="T67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68"><draw:frame svg:x="0cm" svg:y="0cm" svg:width="5.061cm" svg:height="0.96cm" draw:style-name="FR27" text:anchor-type="page" draw:z-index="6"><draw:text-box fo:min-height="0.96cm"><text:p text:style-name="P69"><text:span text:style-name="T69_1">OFFICIAL<text:s/>-<text:s/>FOR<text:s/>PUBLIC<text:s/>RELEASE</text:span></text:p></draw:text-box><svg:desc>OFFICIAL - FOR PUBLIC RELEASE</svg:desc></draw:frame></text:p>
        <text:p text:style-name="P70"><text:span text:style-name="T70_1">Science<text:s/>for<text:s/>Emergencies<text:s/>Centre<text:s/>of<text:s/>Expertise<text:s/>Business<text:s/>Case,<text:s/></text:span><text:span text:style-name="T70_2">October</text:span><text:span text:style-name="T70_3"><text:s/>2024</text:span></text:p>
        <text:p text:style-name="P71"><text:span text:style-name="T71_1"><text:page-number text:select-page="current"/></text:span></text:p>
        <text:p text:style-name="P72"/>
      </style:footer>
    </style:master-page>
    <style:master-page style:name="MasterPage9" style:page-layout-name="pm10">
      <style:header>
        <text:p text:style-name="P73"><draw:frame svg:x="0cm" svg:y="0cm" svg:width="5.061cm" svg:height="0.96cm" draw:style-name="FR28" text:anchor-type="page" draw:z-index="2"><draw:text-box fo:min-height="0.96cm"><text:p text:style-name="P74"><text:span text:style-name="T74_1">OFFICIAL<text:s/>-<text:s/>FOR<text:s/>PUBLIC<text:s/>RELEASE</text:span></text:p></draw:text-box><svg:desc>OFFICIAL - FOR PUBLIC RELEASE</svg:desc></draw:frame><draw:frame svg:x="0cm" svg:y="0.529cm" svg:width="21.001cm" svg:height="0.758cm" draw:style-name="FR29" text:anchor-type="page" draw:z-index="0"><draw:text-box><text:p text:style-name="P75"><text:span text:style-name="T75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76"><draw:frame svg:x="0cm" svg:y="0cm" svg:width="5.061cm" svg:height="0.96cm" draw:style-name="FR30" text:anchor-type="page" draw:z-index="6"><draw:text-box fo:min-height="0.96cm"><text:p text:style-name="P77"><text:span text:style-name="T77_1">OFFICIAL<text:s/>-<text:s/>FOR<text:s/>PUBLIC<text:s/>RELEASE</text:span></text:p></draw:text-box><svg:desc>OFFICIAL - FOR PUBLIC RELEASE</svg:desc></draw:frame></text:p>
        <text:p text:style-name="P78"><text:span text:style-name="T78_1">Science<text:s/>for<text:s/>Emergencies<text:s/>Centre<text:s/>of<text:s/>Expertise<text:s/>Business<text:s/>Case,<text:s/></text:span><text:span text:style-name="T78_2">October</text:span><text:span text:style-name="T78_3"><text:s/>2024</text:span></text:p>
        <text:p text:style-name="P79"><text:span text:style-name="T79_1"><text:page-number text:select-page="current"/></text:span></text:p>
        <text:p text:style-name="P80"/>
      </style:footer>
    </style:master-page>
    <style:master-page style:name="MasterPage10" style:page-layout-name="pm11">
      <style:header>
        <text:p text:style-name="P81"><draw:frame svg:x="0cm" svg:y="0cm" svg:width="5.061cm" svg:height="0.96cm" draw:style-name="FR31" text:anchor-type="page" draw:z-index="2"><draw:text-box fo:min-height="0.96cm"><text:p text:style-name="P82"><text:span text:style-name="T82_1">OFFICIAL<text:s/>-<text:s/>FOR<text:s/>PUBLIC<text:s/>RELEASE</text:span></text:p></draw:text-box><svg:desc>OFFICIAL - FOR PUBLIC RELEASE</svg:desc></draw:frame><draw:frame svg:x="0cm" svg:y="0.529cm" svg:width="21.001cm" svg:height="0.758cm" draw:style-name="FR32" text:anchor-type="page" draw:z-index="0"><draw:text-box><text:p text:style-name="P83"><text:span text:style-name="T83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84"><draw:frame svg:x="0cm" svg:y="0cm" svg:width="5.061cm" svg:height="0.96cm" draw:style-name="FR33" text:anchor-type="page" draw:z-index="6"><draw:text-box fo:min-height="0.96cm"><text:p text:style-name="P85"><text:span text:style-name="T85_1">OFFICIAL<text:s/>-<text:s/>FOR<text:s/>PUBLIC<text:s/>RELEASE</text:span></text:p></draw:text-box><svg:desc>OFFICIAL - FOR PUBLIC RELEASE</svg:desc></draw:frame></text:p>
        <text:p text:style-name="P86"><text:span text:style-name="T86_1">Science<text:s/>for<text:s/>Emergencies<text:s/>Centre<text:s/>of<text:s/>Expertise<text:s/>Business<text:s/>Case,<text:s/></text:span><text:span text:style-name="T86_2">October</text:span><text:span text:style-name="T86_3"><text:s/>2024</text:span></text:p>
        <text:p text:style-name="P87"><text:span text:style-name="T87_1"><text:page-number text:select-page="current"/></text:span></text:p>
        <text:p text:style-name="P88"/>
      </style:footer>
    </style:master-page>
    <style:master-page style:name="MasterPage11" style:page-layout-name="pm12">
      <style:header>
        <text:p text:style-name="P89"><draw:frame svg:x="0cm" svg:y="0cm" svg:width="5.061cm" svg:height="0.96cm" draw:style-name="FR34" text:anchor-type="page" draw:z-index="2"><draw:text-box fo:min-height="0.96cm"><text:p text:style-name="P90"><text:span text:style-name="T90_1">OFFICIAL<text:s/>-<text:s/>FOR<text:s/>PUBLIC<text:s/>RELEASE</text:span></text:p></draw:text-box><svg:desc>OFFICIAL - FOR PUBLIC RELEASE</svg:desc></draw:frame><draw:frame svg:x="0cm" svg:y="0.529cm" svg:width="21.001cm" svg:height="0.758cm" draw:style-name="FR35" text:anchor-type="page" draw:z-index="0"><draw:text-box><text:p text:style-name="P91"><text:span text:style-name="T91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92"><draw:frame svg:x="0cm" svg:y="0cm" svg:width="5.061cm" svg:height="0.96cm" draw:style-name="FR36" text:anchor-type="page" draw:z-index="6"><draw:text-box fo:min-height="0.96cm"><text:p text:style-name="P93"><text:span text:style-name="T93_1">OFFICIAL<text:s/>-<text:s/>FOR<text:s/>PUBLIC<text:s/>RELEASE</text:span></text:p></draw:text-box><svg:desc>OFFICIAL - FOR PUBLIC RELEASE</svg:desc></draw:frame></text:p>
        <text:p text:style-name="P94"><text:span text:style-name="T94_1">Science<text:s/>for<text:s/>Emergencies<text:s/>Centre<text:s/>of<text:s/>Expertise<text:s/>Business<text:s/>Case,<text:s/></text:span><text:span text:style-name="T94_2">October</text:span><text:span text:style-name="T94_3"><text:s/>2024</text:span></text:p>
        <text:p text:style-name="P95"><text:span text:style-name="T95_1"><text:page-number text:select-page="current"/></text:span></text:p>
        <text:p text:style-name="P9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Business Case</dc:title>
    <meta:initial-creator>FCDO</meta:initial-creator>
    <meta:creation-date>2026-06-19T13:40:00</meta:creation-date>
    <dc:creator>Sandra Grant</dc:creator>
    <dc:date>2026-06-19T13:46:00</dc:date>
    <meta:print-date>2024-10-17T22:11:00</meta:print-date>
    <meta:template xlink:href="Template_Business Case - Risk rating drop-down" xlink:type="simple"/>
    <meta:editing-cycles>7</meta:editing-cycles>
    <meta:editing-duration>PT7M</meta:editing-duration>
    <meta:document-statistic meta:page-count="68" meta:paragraph-count="1381" meta:row-count="3358" meta:word-count="23122" meta:character-count="156086" meta:non-whitespace-character-count="134345"/>
    <meta:user-defined meta:name="Business Document Type">Business Case and Summary</meta:user-defined>
    <meta:user-defined meta:name="ClassificationContentMarkingFooterFontProps">#000000,10,Aptos</meta:user-defined>
    <meta:user-defined meta:name="ClassificationContentMarkingFooterShapeIds">247fa58,42c3e79a,7579eca7</meta:user-defined>
    <meta:user-defined meta:name="ClassificationContentMarkingFooterText">OFFICIAL - FOR PUBLIC RELEASE</meta:user-defined>
    <meta:user-defined meta:name="ClassificationContentMarkingHeaderFontProps">#000000,10,Aptos</meta:user-defined>
    <meta:user-defined meta:name="ClassificationContentMarkingHeaderShapeIds">1e942afa,14da1aa9,48b72761</meta:user-defined>
    <meta:user-defined meta:name="ClassificationContentMarkingHeaderText">OFFICIAL - FOR PUBLIC RELEASE</meta:user-defined>
    <meta:user-defined meta:name="ContentTypeId">0x010100A9E804AD2130B047BEB1B1355903FA590100E40DDB586F93D444B6959A790A596E97</meta:user-defined>
    <meta:user-defined meta:name="docLang">en</meta:user-defined>
    <meta:user-defined meta:name="MSIP_Label_9e9cc48d-6fba-4c12-9882-137473def580_ActionId">918c31a5-e160-4c49-90e7-b6201680c78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56:14Z</meta:user-defined>
    <meta:user-defined meta:name="MSIP_Label_9e9cc48d-6fba-4c12-9882-137473def580_SiteId">d3a2d0d3-7cc8-4f52-bbf9-85bd43d94279</meta:user-defined>
    <meta:user-defined meta:name="MSIP_Label_e4c996da-17fa-4fc5-8989-2758fb4cf86b_ActionId">7d4d2e73-fccc-480d-ac00-00000310c19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9:34:40Z</meta:user-defined>
    <meta:user-defined meta:name="MSIP_Label_e4c996da-17fa-4fc5-8989-2758fb4cf86b_SiteId">cdf709af-1a18-4c74-bd93-6d14a64d73b3</meta:user-defined>
  </office:meta>
</office:document-meta>
</file>