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7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0" style:family="paragraph" style:parent-style-name="Normal">
      <style:paragraph-properties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1" style:family="paragraph" style:parent-style-name="Normal">
      <style:paragraph-properties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2" style:family="paragraph" style:parent-style-name="Normal">
      <style:text-properties fo:font-size="11pt" style:font-size-asian="11pt" style:font-size-complex="11pt" fo:font-weight="bold" style:font-weight-asian="bold"/>
    </style:style>
    <style:style style:name="P13" style:family="paragraph" style:parent-style-name="Normal"/>
    <style:style style:name="T13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67cm" fo:margin-left="0cm"/>
    </style:style>
    <style:style style:name="Column4" style:family="table-column">
      <style:table-column-properties style:column-width="4.242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3.205cm"/>
    </style:style>
    <style:style style:name="Column7" style:family="table-column">
      <style:table-column-properties style:column-width="2.552cm"/>
    </style:style>
    <style:style style:name="Column8" style:family="table-column">
      <style:table-column-properties style:column-width="2.475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529cm"/>
    </style:style>
    <style:style style:name="Cell12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1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9" style:family="table-column">
      <style:table-column-properties style:column-width="7.001cm"/>
    </style:style>
    <style:style style:name="Column10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22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2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4" style:family="paragraph" style:parent-style-name="Normal">
      <style:text-properties fo:font-size="11pt" style:font-size-asian="11pt" style:font-size-complex="11pt" fo:font-weight="bold" style:font-weight-asian="bold"/>
    </style:style>
    <style:style style:name="P35" style:family="paragraph" style:parent-style-name="Normal">
      <style:paragraph-properties fo:margin-bottom="0.212cm"/>
    </style:style>
    <style:style style:name="T35_1" style:family="text">
      <style:text-properties fo:font-size="14pt" style:font-size-asian="14pt" fo:font-weight="bold" style:font-weight-asian="bold"/>
    </style:style>
    <style:style style:name="T35_2" style:family="text">
      <style:text-properties fo:font-size="14pt" style:font-size-asian="14pt" fo:font-weight="bold" style:font-weight-asian="bold"/>
    </style:style>
    <style:style style:name="P36" style:family="paragraph" style:parent-style-name="Normal">
      <style:paragraph-properties fo:margin-bottom="0.212cm"/>
    </style:style>
    <style:style style:name="T36_1" style:family="text">
      <style:text-properties fo:font-size="11pt" style:font-size-asian="11pt" style:font-size-complex="11pt" fo:font-weight="bold" style:font-weight-asian="bold"/>
    </style:style>
    <style:style style:name="P37" style:family="paragraph" style:parent-style-name="Normal">
      <style:paragraph-properties fo:text-align="justify" fo:margin-top="0.071cm" fo:margin-bottom="0.212cm"/>
    </style:style>
    <style:style style:name="T37_1" style:family="text">
      <style:text-properties fo:font-size="10pt" style:font-size-asian="10pt" style:font-name-complex="Arial" style:font-size-complex="10pt"/>
    </style:style>
    <style:style style:name="T37_2" style:family="text"/>
    <style:style style:name="T37_3" style:family="text" style:parent-style-name="Internet_20_link">
      <style:text-properties fo:font-size="10pt" style:font-size-asian="10pt" style:font-name-complex="Arial" style:font-size-complex="10pt"/>
    </style:style>
    <style:style style:name="T37_4" style:family="text">
      <style:text-properties fo:font-size="10pt" style:font-size-asian="10pt" style:font-name-complex="Arial" style:font-size-complex="10pt"/>
    </style:style>
    <style:style style:name="T37_5" style:family="text">
      <style:text-properties fo:font-size="10pt" style:font-size-asian="10pt" style:font-name-complex="Arial" style:font-size-complex="10pt"/>
    </style:style>
    <style:style style:name="T37_6" style:family="text">
      <style:text-properties fo:font-size="10pt" style:font-size-asian="10pt" style:font-name-complex="Arial" style:font-size-complex="10pt"/>
    </style:style>
    <style:style style:name="T37_7" style:family="text">
      <style:text-properties fo:font-size="10pt" style:font-size-asian="10pt" style:font-name-complex="Arial" style:font-size-complex="10pt"/>
    </style:style>
    <style:style style:name="T37_8" style:family="text">
      <style:text-properties fo:font-size="10pt" style:font-size-asian="10pt" style:font-name-complex="Arial" style:font-size-complex="10pt"/>
    </style:style>
    <style:style style:name="T37_9" style:family="text">
      <style:text-properties fo:font-size="10pt" style:font-size-asian="10pt" style:font-name-complex="Arial" style:font-size-complex="10pt"/>
    </style:style>
    <style:style style:name="T37_10" style:family="text">
      <style:text-properties fo:font-size="10pt" style:font-size-asian="10pt" style:font-name-complex="Arial" style:font-size-complex="10pt"/>
    </style:style>
    <style:style style:name="T37_11" style:family="text">
      <style:text-properties fo:font-size="10pt" style:font-size-asian="10pt" style:font-name-complex="Arial" style:font-size-complex="10pt"/>
    </style:style>
    <style:style style:name="T37_12" style:family="text">
      <style:text-properties fo:font-size="10pt" style:font-size-asian="10pt" style:font-name-complex="Arial" style:font-size-complex="10pt"/>
    </style:style>
    <style:style style:name="T37_13" style:family="text">
      <style:text-properties fo:font-size="10pt" style:font-size-asian="10pt" style:font-name-complex="Arial" style:font-size-complex="10pt"/>
    </style:style>
    <style:style style:name="T37_14" style:family="text">
      <style:text-properties fo:font-size="10pt" style:font-size-asian="10pt" style:font-name-complex="Arial" style:font-size-complex="10pt"/>
    </style:style>
    <style:style style:name="T37_15" style:family="text">
      <style:text-properties fo:font-size="10pt" style:font-size-asian="10pt" style:font-name-complex="Arial" style:font-size-complex="10pt"/>
    </style:style>
    <style:style style:name="T37_16" style:family="text">
      <style:text-properties fo:font-size="10pt" style:font-size-asian="10pt" style:font-name-complex="Arial" style:font-size-complex="10pt"/>
    </style:style>
    <style:style style:name="T37_17" style:family="text">
      <style:text-properties fo:font-size="10pt" style:font-size-asian="10pt" style:font-name-complex="Arial" style:font-size-complex="10pt"/>
    </style:style>
    <style:style style:name="T37_18" style:family="text">
      <style:text-properties fo:font-size="10pt" style:font-size-asian="10pt" style:font-name-complex="Arial" style:font-size-complex="10pt"/>
    </style:style>
    <style:style style:name="T37_19" style:family="text">
      <style:text-properties fo:font-size="10pt" style:font-size-asian="10pt" style:font-name-complex="Arial" style:font-size-complex="10pt"/>
    </style:style>
    <style:style style:name="T37_20" style:family="text">
      <style:text-properties fo:font-size="10pt" style:font-size-asian="10pt" style:font-name-complex="Arial" style:font-size-complex="10pt"/>
    </style:style>
    <style:style style:name="T37_21" style:family="text">
      <style:text-properties fo:font-size="10pt" style:font-size-asian="10pt" style:font-name-complex="Arial" style:font-size-complex="10pt"/>
    </style:style>
    <style:style style:name="P38" style:family="paragraph" style:parent-style-name="Normal">
      <style:paragraph-properties fo:text-align="justify" fo:margin-top="0.071cm" fo:margin-bottom="0.212cm"/>
    </style:style>
    <style:style style:name="T38_1" style:family="text">
      <style:text-properties fo:font-size="10pt" style:font-size-asian="10pt" style:font-name-complex="Arial" style:font-size-complex="10pt"/>
    </style:style>
    <style:style style:name="T38_2" style:family="text">
      <style:text-properties fo:font-size="10pt" style:font-size-asian="10pt" style:font-name-complex="Arial" style:font-size-complex="10pt"/>
    </style:style>
    <style:style style:name="T38_3" style:family="text">
      <style:text-properties fo:font-size="10pt" style:font-size-asian="10pt" style:font-name-complex="Arial" style:font-size-complex="10pt"/>
    </style:style>
    <style:style style:name="T38_4" style:family="text">
      <style:text-properties fo:font-size="10pt" style:font-size-asian="10pt" style:font-name-complex="Arial" style:font-size-complex="10pt"/>
    </style:style>
    <style:style style:name="T38_5" style:family="text">
      <style:text-properties fo:font-size="10pt" style:font-size-asian="10pt" style:font-name-complex="Arial" style:font-size-complex="10pt"/>
    </style:style>
    <style:style style:name="T38_6" style:family="text">
      <style:text-properties fo:font-size="10pt" style:font-size-asian="10pt" style:font-name-complex="Arial" style:font-size-complex="10pt"/>
    </style:style>
    <style:style style:name="T38_7" style:family="text">
      <style:text-properties fo:font-size="10pt" style:font-size-asian="10pt" style:font-name-complex="Arial" style:font-size-complex="10pt"/>
    </style:style>
    <style:style style:name="T38_8" style:family="text">
      <style:text-properties fo:font-size="10pt" style:font-size-asian="10pt" style:font-name-complex="Arial" style:font-size-complex="10pt"/>
    </style:style>
    <style:style style:name="T38_9" style:family="text">
      <style:text-properties fo:font-size="10pt" style:font-size-asian="10pt" style:font-name-complex="Arial" style:font-size-complex="10pt"/>
    </style:style>
    <style:style style:name="T38_10" style:family="text">
      <style:text-properties fo:font-size="10pt" style:font-size-asian="10pt" style:font-name-complex="Arial" style:font-size-complex="10pt"/>
    </style:style>
    <style:style style:name="T38_11" style:family="text">
      <style:text-properties fo:font-size="10pt" style:font-size-asian="10pt" style:font-name-complex="Arial" style:font-size-complex="10pt"/>
    </style:style>
    <style:style style:name="T38_12" style:family="text">
      <style:text-properties fo:font-size="10pt" style:font-size-asian="10pt" style:font-name-complex="Arial" style:font-size-complex="10pt"/>
    </style:style>
    <style:style style:name="T38_13" style:family="text">
      <style:text-properties fo:font-size="10pt" style:font-size-asian="10pt" style:font-name-complex="Arial" style:font-size-complex="10pt"/>
    </style:style>
    <style:style style:name="T38_14" style:family="text">
      <style:text-properties fo:font-size="10pt" style:font-size-asian="10pt" style:font-name-complex="Arial" style:font-size-complex="10pt"/>
    </style:style>
    <style:style style:name="T38_15" style:family="text">
      <style:text-properties fo:font-size="10pt" style:font-size-asian="10pt" style:font-name-complex="Arial" style:font-size-complex="10pt"/>
    </style:style>
    <style:style style:name="T38_16" style:family="text">
      <style:text-properties fo:font-size="10pt" style:font-size-asian="10pt" style:font-name-complex="Arial" style:font-size-complex="10pt"/>
    </style:style>
    <style:style style:name="T38_17" style:family="text">
      <style:text-properties fo:font-size="10pt" style:font-size-asian="10pt" style:font-name-complex="Arial" style:font-size-complex="10pt"/>
    </style:style>
    <style:style style:name="T38_18" style:family="text">
      <style:text-properties fo:font-size="10pt" style:font-size-asian="10pt" style:font-name-complex="Arial" style:font-size-complex="10pt"/>
    </style:style>
    <style:style style:name="T38_19" style:family="text">
      <style:text-properties fo:font-size="10pt" style:font-size-asian="10pt" style:font-name-complex="Arial" style:font-size-complex="10pt"/>
    </style:style>
    <style:style style:name="T38_20" style:family="text">
      <style:text-properties fo:font-size="10pt" style:font-size-asian="10pt" style:font-name-complex="Arial" style:font-size-complex="10pt"/>
    </style:style>
    <style:style style:name="T38_21" style:family="text">
      <style:text-properties fo:font-size="10pt" style:font-size-asian="10pt" style:font-name-complex="Arial" style:font-size-complex="10pt"/>
    </style:style>
    <style:style style:name="T38_22" style:family="text">
      <style:text-properties fo:font-size="10pt" style:font-size-asian="10pt" style:font-name-complex="Arial" style:font-size-complex="10pt"/>
    </style:style>
    <style:style style:name="T38_23" style:family="text">
      <style:text-properties fo:font-size="10pt" style:font-size-asian="10pt" style:font-name-complex="Arial" style:font-size-complex="10pt"/>
    </style:style>
    <style:style style:name="T38_24" style:family="text">
      <style:text-properties fo:font-size="10pt" style:font-size-asian="10pt" style:font-name-complex="Arial" style:font-size-complex="10pt"/>
    </style:style>
    <style:style style:name="T38_25" style:family="text">
      <style:text-properties fo:font-size="10pt" style:font-size-asian="10pt" style:font-name-complex="Arial" style:font-size-complex="10pt"/>
    </style:style>
    <style:style style:name="T38_26" style:family="text">
      <style:text-properties fo:font-size="10pt" style:font-size-asian="10pt" style:font-name-complex="Arial" style:font-size-complex="10pt"/>
    </style:style>
    <style:style style:name="T38_27" style:family="text">
      <style:text-properties fo:font-size="10pt" style:font-size-asian="10pt" style:font-name-complex="Arial" style:font-size-complex="10pt"/>
    </style:style>
    <style:style style:name="T38_28" style:family="text">
      <style:text-properties fo:font-size="10pt" style:font-size-asian="10pt" style:font-name-complex="Arial" style:font-size-complex="10pt"/>
    </style:style>
    <style:style style:name="T38_29" style:family="text">
      <style:text-properties fo:font-size="10pt" style:font-size-asian="10pt" style:font-name-complex="Arial" style:font-size-complex="10pt"/>
    </style:style>
    <style:style style:name="T38_30" style:family="text">
      <style:text-properties fo:font-size="10pt" style:font-size-asian="10pt" style:font-name-complex="Arial" style:font-size-complex="10pt"/>
    </style:style>
    <style:style style:name="T38_31" style:family="text">
      <style:text-properties fo:font-size="10pt" style:font-size-asian="10pt" style:font-name-complex="Arial" style:font-size-complex="10pt"/>
    </style:style>
    <style:style style:name="T38_32" style:family="text">
      <style:text-properties fo:font-size="10pt" style:font-size-asian="10pt" style:font-name-complex="Arial" style:font-size-complex="10pt"/>
    </style:style>
    <style:style style:name="T38_33" style:family="text">
      <style:text-properties fo:font-size="10pt" style:font-size-asian="10pt" style:font-name-complex="Arial" style:font-size-complex="10pt"/>
    </style:style>
    <style:style style:name="T38_34" style:family="text">
      <style:text-properties fo:font-size="10pt" style:font-size-asian="10pt" style:font-name-complex="Arial" style:font-size-complex="10pt"/>
    </style:style>
    <style:style style:name="T38_35" style:family="text">
      <style:text-properties fo:font-size="10pt" style:font-size-asian="10pt" style:font-name-complex="Arial" style:font-size-complex="10pt"/>
    </style:style>
    <style:style style:name="T38_36" style:family="text">
      <style:text-properties fo:font-size="10pt" style:font-size-asian="10pt" style:font-name-complex="Arial" style:font-size-complex="10pt"/>
    </style:style>
    <style:style style:name="T38_37" style:family="text">
      <style:text-properties fo:font-size="10pt" style:font-size-asian="10pt" style:font-name-complex="Arial" style:font-size-complex="10pt"/>
    </style:style>
    <style:style style:name="T38_38" style:family="text">
      <style:text-properties fo:font-size="10pt" style:font-size-asian="10pt" style:font-name-complex="Arial" style:font-size-complex="10pt"/>
    </style:style>
    <style:style style:name="T38_39" style:family="text">
      <style:text-properties fo:font-size="10pt" style:font-size-asian="10pt" style:font-name-complex="Arial" style:font-size-complex="10pt"/>
    </style:style>
    <style:style style:name="T38_40" style:family="text">
      <style:text-properties fo:font-size="10pt" style:font-size-asian="10pt" style:font-name-complex="Arial" style:font-size-complex="10pt"/>
    </style:style>
    <style:style style:name="T38_41" style:family="text">
      <style:text-properties fo:font-size="10pt" style:font-size-asian="10pt" style:font-name-complex="Arial" style:font-size-complex="10pt"/>
    </style:style>
    <style:style style:name="T38_42" style:family="text">
      <style:text-properties fo:font-size="10pt" style:font-size-asian="10pt" style:font-name-complex="Arial" style:font-size-complex="10pt"/>
    </style:style>
    <style:style style:name="T38_43" style:family="text">
      <style:text-properties fo:font-size="10pt" style:font-size-asian="10pt" style:font-name-complex="Arial" style:font-size-complex="10pt"/>
    </style:style>
    <style:style style:name="T38_44" style:family="text">
      <style:text-properties fo:font-size="10pt" style:font-size-asian="10pt" style:font-name-complex="Arial" style:font-size-complex="10pt"/>
    </style:style>
    <style:style style:name="T38_45" style:family="text">
      <style:text-properties fo:font-size="10pt" style:font-size-asian="10pt" style:font-name-complex="Arial" style:font-size-complex="10pt"/>
    </style:style>
    <style:style style:name="T38_46" style:family="text">
      <style:text-properties fo:font-size="10pt" style:font-size-asian="10pt" style:font-name-complex="Arial" style:font-size-complex="10pt"/>
    </style:style>
    <style:style style:name="T38_47" style:family="text">
      <style:text-properties fo:font-size="10pt" style:font-size-asian="10pt" style:font-name-complex="Arial" style:font-size-complex="10pt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0pt" style:font-size-asian="10pt" style:font-name-complex="Arial" style:font-size-complex="10pt"/>
    </style:style>
    <style:style style:name="P4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" style:family="paragraph" style:parent-style-name="Normal">
      <style:paragraph-properties fo:margin-bottom="0.141cm"/>
    </style:style>
    <style:style style:name="T4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font-size="10pt" style:font-size-asian="10pt" style:font-size-complex="10pt"/>
    </style:style>
    <style:style style:name="T42_2" style:family="text">
      <style:text-properties fo:font-size="10pt" style:font-size-asian="10pt" style:font-size-complex="10pt"/>
    </style:style>
    <style:style style:name="T42_3" style:family="text">
      <style:text-properties fo:font-size="10pt" style:font-size-asian="10pt" style:font-size-complex="10pt"/>
    </style:style>
    <style:style style:name="T42_4" style:family="text">
      <style:text-properties fo:font-size="10pt" style:font-size-asian="10pt" style:font-size-complex="10pt"/>
    </style:style>
    <style:style style:name="T42_5" style:family="text">
      <style:text-properties fo:font-size="10pt" style:font-size-asian="10pt" style:font-size-complex="10pt"/>
    </style:style>
    <style:style style:name="T42_6" style:family="text">
      <style:text-properties fo:font-size="10pt" style:font-size-asian="10pt" style:font-size-complex="10pt"/>
    </style:style>
    <style:style style:name="T42_7" style:family="text">
      <style:text-properties fo:font-size="10pt" style:font-size-asian="10pt" style:font-size-complex="10pt"/>
    </style:style>
    <style:style style:name="T42_8" style:family="text">
      <style:text-properties fo:font-size="10pt" style:font-size-asian="10pt" style:font-size-complex="10pt"/>
    </style:style>
    <style:style style:name="T42_9" style:family="text">
      <style:text-properties fo:font-size="10pt" style:font-size-asian="10pt" style:font-size-complex="10pt"/>
    </style:style>
    <style:style style:name="T42_10" style:family="text">
      <style:text-properties fo:font-size="10pt" style:font-size-asian="10pt" style:font-size-complex="10pt"/>
    </style:style>
    <style:style style:name="T42_11" style:family="text">
      <style:text-properties fo:font-size="10pt" style:font-size-asian="10pt" style:font-size-complex="10pt"/>
    </style:style>
    <style:style style:name="T42_12" style:family="text">
      <style:text-properties fo:font-size="10pt" style:font-size-asian="10pt" style:font-size-complex="10pt"/>
    </style:style>
    <style:style style:name="T42_13" style:family="text">
      <style:text-properties fo:font-size="10pt" style:font-size-asian="10pt" style:font-size-complex="10pt"/>
    </style:style>
    <style:style style:name="T42_14" style:family="text">
      <style:text-properties fo:font-size="10pt" style:font-size-asian="10pt" style:font-size-complex="10pt" style:font-weight-complex="bold"/>
    </style:style>
    <style:style style:name="T42_15" style:family="text">
      <style:text-properties fo:font-size="10pt" style:font-size-asian="10pt" style:font-size-complex="10pt"/>
    </style:style>
    <style:style style:name="T42_16" style:family="text">
      <style:text-properties fo:font-size="10pt" style:font-size-asian="10pt" style:font-size-complex="10pt" style:font-weight-complex="bold"/>
    </style:style>
    <style:style style:name="T42_17" style:family="text">
      <style:text-properties fo:font-size="10pt" style:font-size-asian="10pt" style:font-size-complex="10pt"/>
    </style:style>
    <style:style style:name="T42_18" style:family="text">
      <style:text-properties fo:font-size="10pt" style:font-size-asian="10pt" style:font-size-complex="10pt"/>
    </style:style>
    <style:style style:name="T42_19" style:family="text">
      <style:text-properties fo:font-size="10pt" style:font-size-asian="10pt" style:font-size-complex="10pt" style:font-weight-complex="bold"/>
    </style:style>
    <style:style style:name="T42_20" style:family="text">
      <style:text-properties fo:font-size="10pt" style:font-size-asian="10pt" style:font-size-complex="10pt" style:font-weight-complex="bold"/>
    </style:style>
    <style:style style:name="T42_21" style:family="text">
      <style:text-properties fo:font-size="10pt" style:font-size-asian="10pt" style:font-size-complex="10pt" style:font-weight-complex="bold"/>
    </style:style>
    <style:style style:name="T42_22" style:family="text">
      <style:text-properties fo:font-size="10pt" style:font-size-asian="10pt" style:font-size-complex="10pt"/>
    </style:style>
    <style:style style:name="T42_23" style:family="text">
      <style:text-properties fo:font-size="10pt" style:font-size-asian="10pt" style:font-size-complex="10pt" style:font-weight-complex="bold"/>
    </style:style>
    <style:style style:name="T42_24" style:family="text">
      <style:text-properties fo:font-size="10pt" style:font-size-asian="10pt" style:font-size-complex="10pt"/>
    </style:style>
    <style:style style:name="T42_25" style:family="text">
      <style:text-properties fo:font-size="10pt" style:font-size-asian="10pt" style:font-size-complex="10pt"/>
    </style:style>
    <style:style style:name="T42_26" style:family="text">
      <style:text-properties fo:font-size="10pt" style:font-size-asian="10pt" style:font-size-complex="10pt"/>
    </style:style>
    <style:style style:name="T42_27" style:family="text">
      <style:text-properties fo:font-size="10pt" style:font-size-asian="10pt" style:font-size-complex="10pt"/>
    </style:style>
    <style:style style:name="T42_28" style:family="text">
      <style:text-properties fo:font-size="10pt" style:font-size-asian="10pt" style:font-size-complex="10pt"/>
    </style:style>
    <style:style style:name="T42_29" style:family="text">
      <style:text-properties fo:font-size="10pt" style:font-size-asian="10pt" style:font-size-complex="10pt"/>
    </style:style>
    <style:style style:name="T42_30" style:family="text">
      <style:text-properties fo:font-size="10pt" style:font-size-asian="10pt" style:font-size-complex="10pt"/>
    </style:style>
    <style:style style:name="T42_31" style:family="text">
      <style:text-properties fo:font-size="10pt" style:font-size-asian="10pt" style:font-size-complex="10pt"/>
    </style:style>
    <style:style style:name="T42_32" style:family="text">
      <style:text-properties fo:font-size="10pt" style:font-size-asian="10pt" style:font-size-complex="10pt"/>
    </style:style>
    <style:style style:name="T42_33" style:family="text">
      <style:text-properties fo:font-size="10pt" style:font-size-asian="10pt" style:font-size-complex="10pt"/>
    </style:style>
    <style:style style:name="T42_34" style:family="text">
      <style:text-properties fo:font-size="10pt" style:font-size-asian="10pt" style:font-size-complex="10pt"/>
    </style:style>
    <style:style style:name="T42_35" style:family="text">
      <style:text-properties fo:font-size="10pt" style:font-size-asian="10pt" style:font-size-complex="10pt"/>
    </style:style>
    <style:style style:name="T42_36" style:family="text">
      <style:text-properties fo:font-size="10pt" style:font-size-asian="10pt" style:font-size-complex="10pt"/>
    </style:style>
    <style:style style:name="T42_37" style:family="text">
      <style:text-properties fo:font-size="10pt" style:font-size-asian="10pt" style:font-size-complex="10pt"/>
    </style:style>
    <style:style style:name="T42_38" style:family="text">
      <style:text-properties fo:font-size="10pt" style:font-size-asian="10pt" style:font-size-complex="10pt"/>
    </style:style>
    <style:style style:name="T42_39" style:family="text">
      <style:text-properties fo:font-size="10pt" style:font-size-asian="10pt" style:font-size-complex="10pt"/>
    </style:style>
    <style:style style:name="T42_40" style:family="text">
      <style:text-properties fo:font-size="10pt" style:font-size-asian="10pt" style:font-size-complex="10pt"/>
    </style:style>
    <style:style style:name="T42_41" style:family="text">
      <style:text-properties fo:font-size="10pt" style:font-size-asian="10pt" style:font-size-complex="10pt"/>
    </style:style>
    <style:style style:name="T42_42" style:family="text">
      <style:text-properties fo:font-size="10pt" style:font-size-asian="10pt" style:font-size-complex="10pt"/>
    </style:style>
    <style:style style:name="T42_43" style:family="text">
      <style:text-properties fo:font-size="10pt" style:font-size-asian="10pt" style:font-size-complex="10pt"/>
    </style:style>
    <style:style style:name="P43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font-size="10pt" style:font-size-asian="10pt" style:font-size-complex="10pt"/>
    </style:style>
    <style:style style:name="T44_2" style:family="text">
      <style:text-properties fo:font-size="10pt" style:font-size-asian="10pt" style:font-size-complex="10pt"/>
    </style:style>
    <style:style style:name="T44_3" style:family="text">
      <style:text-properties fo:font-size="10pt" style:font-size-asian="10pt" style:font-size-complex="10pt"/>
    </style:style>
    <style:style style:name="T44_4" style:family="text">
      <style:text-properties fo:font-size="10pt" style:font-size-asian="10pt" style:font-size-complex="10pt"/>
    </style:style>
    <style:style style:name="T44_5" style:family="text">
      <style:text-properties fo:font-size="10pt" style:font-size-asian="10pt" style:font-size-complex="10pt"/>
    </style:style>
    <style:style style:name="T44_6" style:family="text">
      <style:text-properties fo:font-size="10pt" style:font-size-asian="10pt" style:font-size-complex="10pt"/>
    </style:style>
    <style:style style:name="T44_7" style:family="text">
      <style:text-properties fo:font-size="10pt" style:font-size-asian="10pt" style:font-size-complex="10pt"/>
    </style:style>
    <style:style style:name="T44_8" style:family="text">
      <style:text-properties fo:font-size="10pt" style:font-size-asian="10pt" style:font-size-complex="10pt"/>
    </style:style>
    <style:style style:name="T44_9" style:family="text">
      <style:text-properties fo:font-size="10pt" style:font-size-asian="10pt" style:font-size-complex="10pt"/>
    </style:style>
    <style:style style:name="T44_10" style:family="text">
      <style:text-properties fo:font-size="10pt" style:font-size-asian="10pt" style:font-size-complex="10pt"/>
    </style:style>
    <style:style style:name="T44_11" style:family="text">
      <style:text-properties fo:font-size="10pt" style:font-size-asian="10pt" style:font-size-complex="10pt"/>
    </style:style>
    <style:style style:name="T44_12" style:family="text">
      <style:text-properties fo:font-size="10pt" style:font-size-asian="10pt" style:font-size-complex="10pt"/>
    </style:style>
    <style:style style:name="T44_13" style:family="text">
      <style:text-properties fo:font-size="10pt" style:font-size-asian="10pt" style:font-size-complex="10pt"/>
    </style:style>
    <style:style style:name="T44_14" style:family="text">
      <style:text-properties fo:font-size="10pt" style:font-size-asian="10pt" style:font-size-complex="10pt"/>
    </style:style>
    <style:style style:name="T44_15" style:family="text">
      <style:text-properties fo:font-size="10pt" style:font-size-asian="10pt" style:font-size-complex="10pt"/>
    </style:style>
    <style:style style:name="T44_16" style:family="text">
      <style:text-properties fo:font-size="10pt" style:font-size-asian="10pt" style:font-size-complex="10pt"/>
    </style:style>
    <style:style style:name="T44_17" style:family="text">
      <style:text-properties fo:font-size="10pt" style:font-size-asian="10pt" style:font-size-complex="10pt"/>
    </style:style>
    <style:style style:name="T44_18" style:family="text">
      <style:text-properties fo:font-size="10pt" style:font-size-asian="10pt" style:font-size-complex="10pt"/>
    </style:style>
    <style:style style:name="T44_19" style:family="text">
      <style:text-properties fo:font-size="10pt" style:font-size-asian="10pt" style:font-size-complex="10pt"/>
    </style:style>
    <style:style style:name="T44_20" style:family="text">
      <style:text-properties fo:font-size="10pt" style:font-size-asian="10pt" style:font-size-complex="10pt"/>
    </style:style>
    <style:style style:name="T44_21" style:family="text">
      <style:text-properties fo:font-size="10pt" style:font-size-asian="10pt" style:font-size-complex="10pt"/>
    </style:style>
    <style:style style:name="T44_22" style:family="text">
      <style:text-properties fo:font-size="10pt" style:font-size-asian="10pt" style:font-size-complex="10pt"/>
    </style:style>
    <style:style style:name="T44_23" style:family="text">
      <style:text-properties fo:font-size="10pt" style:font-size-asian="10pt" style:font-size-complex="10pt"/>
    </style:style>
    <style:style style:name="T44_24" style:family="text">
      <style:text-properties fo:font-size="10pt" style:font-size-asian="10pt" style:font-size-complex="10pt"/>
    </style:style>
    <style:style style:name="T44_25" style:family="text">
      <style:text-properties fo:font-size="10pt" style:font-size-asian="10pt" style:font-size-complex="10pt"/>
    </style:style>
    <style:style style:name="T44_26" style:family="text">
      <style:text-properties fo:font-size="10pt" style:font-size-asian="10pt" style:font-size-complex="10pt"/>
    </style:style>
    <style:style style:name="T44_27" style:family="text">
      <style:text-properties fo:font-size="10pt" style:font-size-asian="10pt" style:font-size-complex="10pt"/>
    </style:style>
    <style:style style:name="T44_28" style:family="text">
      <style:text-properties fo:font-size="10pt" style:font-size-asian="10pt" style:font-size-complex="10pt"/>
    </style:style>
    <style:style style:name="T44_29" style:family="text">
      <style:text-properties fo:font-size="10pt" style:font-size-asian="10pt" style:font-size-complex="10pt"/>
    </style:style>
    <style:style style:name="T44_30" style:family="text">
      <style:text-properties fo:font-size="10pt" style:font-size-asian="10pt" style:font-size-complex="10pt"/>
    </style:style>
    <style:style style:name="T44_31" style:family="text">
      <style:text-properties fo:font-size="10pt" style:font-size-asian="10pt" style:font-size-complex="10pt"/>
    </style:style>
    <style:style style:name="T44_32" style:family="text">
      <style:text-properties fo:font-size="10pt" style:font-size-asian="10pt" style:font-size-complex="10pt"/>
    </style:style>
    <style:style style:name="T44_33" style:family="text">
      <style:text-properties fo:font-size="10pt" style:font-size-asian="10pt" style:font-size-complex="10pt"/>
    </style:style>
    <style:style style:name="T44_34" style:family="text">
      <style:text-properties fo:font-size="10pt" style:font-size-asian="10pt" style:font-size-complex="10pt"/>
    </style:style>
    <style:style style:name="T44_35" style:family="text">
      <style:text-properties fo:font-size="10pt" style:font-size-asian="10pt" style:font-size-complex="10pt"/>
    </style:style>
    <style:style style:name="T44_36" style:family="text">
      <style:text-properties fo:font-size="10pt" style:font-size-asian="10pt" style:font-size-complex="10pt"/>
    </style:style>
    <style:style style:name="T44_37" style:family="text">
      <style:text-properties fo:font-size="10pt" style:font-size-asian="10pt" style:font-size-complex="10pt" style:font-weight-complex="bold"/>
    </style:style>
    <style:style style:name="T44_38" style:family="text">
      <style:text-properties fo:font-size="10pt" style:font-size-asian="10pt" style:font-size-complex="10pt" style:font-weight-complex="bold"/>
    </style:style>
    <style:style style:name="T44_39" style:family="text">
      <style:text-properties fo:font-size="10pt" style:font-size-asian="10pt" style:font-size-complex="10pt" style:font-weight-complex="bold"/>
    </style:style>
    <style:style style:name="T44_40" style:family="text">
      <style:text-properties fo:font-size="10pt" style:font-size-asian="10pt" style:font-size-complex="10pt"/>
    </style:style>
    <style:style style:name="T44_41" style:family="text">
      <style:text-properties fo:font-size="10pt" style:font-size-asian="10pt" style:font-size-complex="10pt" style:font-weight-complex="bold"/>
    </style:style>
    <style:style style:name="T44_42" style:family="text">
      <style:text-properties fo:font-size="10pt" style:font-size-asian="10pt" style:font-size-complex="10pt"/>
    </style:style>
    <style:style style:name="T44_43" style:family="text">
      <style:text-properties fo:font-size="10pt" style:font-size-asian="10pt" style:font-size-complex="10pt"/>
    </style:style>
    <style:style style:name="T44_44" style:family="text">
      <style:text-properties fo:font-size="10pt" style:font-size-asian="10pt" style:font-size-complex="10pt"/>
    </style:style>
    <style:style style:name="T44_45" style:family="text">
      <style:text-properties fo:font-size="10pt" style:font-size-asian="10pt" style:font-size-complex="10pt"/>
    </style:style>
    <style:style style:name="T44_46" style:family="text">
      <style:text-properties fo:font-size="10pt" style:font-size-asian="10pt" style:font-size-complex="10pt"/>
    </style:style>
    <style:style style:name="T44_47" style:family="text">
      <style:text-properties fo:font-size="10pt" style:font-size-asian="10pt" style:font-size-complex="10pt"/>
    </style:style>
    <style:style style:name="T44_48" style:family="text">
      <style:text-properties fo:font-size="10pt" style:font-size-asian="10pt" style:font-size-complex="10pt" style:font-weight-complex="bold"/>
    </style:style>
    <style:style style:name="T44_49" style:family="text">
      <style:text-properties fo:font-size="10pt" style:font-size-asian="10pt" style:font-size-complex="10pt" style:font-weight-complex="bold"/>
    </style:style>
    <style:style style:name="T44_50" style:family="text">
      <style:text-properties fo:font-size="10pt" style:font-size-asian="10pt" style:font-size-complex="10pt"/>
    </style:style>
    <style:style style:name="T44_51" style:family="text">
      <style:text-properties fo:font-size="10pt" style:font-size-asian="10pt" style:font-size-complex="10pt" style:font-weight-complex="bold"/>
    </style:style>
    <style:style style:name="T44_52" style:family="text">
      <style:text-properties fo:font-size="10pt" style:font-size-asian="10pt" style:font-size-complex="10pt" style:font-weight-complex="bold"/>
    </style:style>
    <style:style style:name="T44_53" style:family="text">
      <style:text-properties fo:font-size="10pt" style:font-size-asian="10pt" style:font-size-complex="10pt" style:font-weight-complex="bold"/>
    </style:style>
    <style:style style:name="T44_54" style:family="text">
      <style:text-properties fo:font-size="10pt" style:font-size-asian="10pt" style:font-size-complex="10pt" style:font-weight-complex="bold"/>
    </style:style>
    <style:style style:name="T44_55" style:family="text">
      <style:text-properties fo:font-size="10pt" style:font-size-asian="10pt" style:font-size-complex="10pt" style:font-weight-complex="bold"/>
    </style:style>
    <style:style style:name="T44_56" style:family="text">
      <style:text-properties fo:font-size="10pt" style:font-size-asian="10pt" style:font-size-complex="10pt" style:font-weight-complex="bold"/>
    </style:style>
    <style:style style:name="T44_57" style:family="text">
      <style:text-properties fo:font-size="10pt" style:font-size-asian="10pt" style:font-size-complex="10pt" style:font-weight-complex="bold"/>
    </style:style>
    <style:style style:name="T44_58" style:family="text">
      <style:text-properties fo:font-size="10pt" style:font-size-asian="10pt" style:font-size-complex="10pt" style:font-weight-complex="bold"/>
    </style:style>
    <style:style style:name="T44_59" style:family="text">
      <style:text-properties fo:font-size="10pt" style:font-size-asian="10pt" style:font-size-complex="10pt" style:font-weight-complex="bold"/>
    </style:style>
    <style:style style:name="T44_60" style:family="text">
      <style:text-properties fo:font-size="10pt" style:font-size-asian="10pt" style:font-size-complex="10pt" style:font-weight-complex="bold"/>
    </style:style>
    <style:style style:name="T44_61" style:family="text">
      <style:text-properties fo:font-size="10pt" style:font-size-asian="10pt" style:font-size-complex="10pt" style:font-weight-complex="bold"/>
    </style:style>
    <style:style style:name="T44_62" style:family="text">
      <style:text-properties fo:font-size="10pt" style:font-size-asian="10pt" style:font-size-complex="10pt" style:font-weight-complex="bold"/>
    </style:style>
    <style:style style:name="T44_63" style:family="text">
      <style:text-properties fo:font-size="10pt" style:font-size-asian="10pt" style:font-size-complex="10pt" style:font-weight-complex="bold"/>
    </style:style>
    <style:style style:name="T44_64" style:family="text">
      <style:text-properties fo:font-size="10pt" style:font-size-asian="10pt" style:font-size-complex="10pt" style:font-weight-complex="bold"/>
    </style:style>
    <style:style style:name="T44_65" style:family="text">
      <style:text-properties fo:font-size="10pt" style:font-size-asian="10pt" style:font-size-complex="10pt" style:font-weight-complex="bold"/>
    </style:style>
    <style:style style:name="T44_66" style:family="text">
      <style:text-properties fo:font-size="10pt" style:font-size-asian="10pt" style:font-size-complex="10pt" style:font-weight-complex="bold"/>
    </style:style>
    <style:style style:name="T44_67" style:family="text">
      <style:text-properties fo:font-size="10pt" style:font-size-asian="10pt" style:font-size-complex="10pt" style:font-weight-complex="bold"/>
    </style:style>
    <style:style style:name="T44_68" style:family="text">
      <style:text-properties fo:font-size="10pt" style:font-size-asian="10pt" style:font-size-complex="10pt" style:font-weight-complex="bold"/>
    </style:style>
    <style:style style:name="T44_69" style:family="text">
      <style:text-properties fo:font-size="10pt" style:font-size-asian="10pt" style:font-size-complex="10pt" style:font-weight-complex="bold"/>
    </style:style>
    <style:style style:name="T44_70" style:family="text">
      <style:text-properties fo:font-size="10pt" style:font-size-asian="10pt" style:font-size-complex="10pt" style:font-weight-complex="bold"/>
    </style:style>
    <style:style style:name="T44_71" style:family="text">
      <style:text-properties fo:font-size="10pt" style:font-size-asian="10pt" style:font-size-complex="10pt" style:font-weight-complex="bold"/>
    </style:style>
    <style:style style:name="T44_72" style:family="text">
      <style:text-properties fo:font-size="10pt" style:font-size-asian="10pt" style:font-size-complex="10pt" style:font-weight-complex="bold"/>
    </style:style>
    <style:style style:name="T44_73" style:family="text">
      <style:text-properties fo:font-size="10pt" style:font-size-asian="10pt" style:font-size-complex="10pt" style:font-weight-complex="bold"/>
    </style:style>
    <style:style style:name="T44_74" style:family="text">
      <style:text-properties fo:font-size="10pt" style:font-size-asian="10pt" style:font-size-complex="10pt" style:font-weight-complex="bold"/>
    </style:style>
    <style:style style:name="T44_75" style:family="text">
      <style:text-properties fo:font-size="10pt" style:font-size-asian="10pt" style:font-size-complex="10pt" style:font-weight-complex="bold"/>
    </style:style>
    <style:style style:name="T44_76" style:family="text">
      <style:text-properties fo:font-size="10pt" style:font-size-asian="10pt" style:font-size-complex="10pt" style:font-weight-complex="bold"/>
    </style:style>
    <style:style style:name="T44_77" style:family="text">
      <style:text-properties fo:font-size="10pt" style:font-size-asian="10pt" style:font-size-complex="10pt" style:font-weight-complex="bold"/>
    </style:style>
    <style:style style:name="P45" style:family="paragraph" style:parent-style-name="Normal">
      <style:paragraph-properties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45_1" style:family="text">
      <style:text-properties fo:font-size="11pt" style:font-size-asian="11pt" style:font-size-complex="11pt" fo:font-weight="bold" style:font-weight-asian="bold" style:font-weight-complex="bold"/>
    </style:style>
    <style:style style:name="P46" style:family="paragraph" style:parent-style-name="Normal">
      <style:paragraph-properties style:text-autospace="none" fo:text-align="justify" fo:margin-bottom="0.212cm" style:punctuation-wrap="simple" fo:hyphenation-ladder-count="no-limit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hyphenate="false" fo:hyphenation-remain-char-count="2" fo:hyphenation-push-char-count="2"/>
    </style:style>
    <style:style style:name="T46_1" style:family="text">
      <style:text-properties fo:font-size="10pt" style:font-size-asian="10pt" style:font-size-complex="10pt" fo:language-asian="en" fo:country-asian="GB" fo:font-weight="bold" style:font-weight-asian="bold" style:font-weight-complex="bold" style:text-underline-style="solid" style:text-underline-color="font-color" style:letter-kerning="true"/>
    </style:style>
    <style:style style:name="P47" style:family="paragraph" style:parent-style-name="List_20_Paragraph">
      <style:paragraph-properties fo:text-align="justify" fo:text-indent="-0.63cm" fo:margin-bottom="0.141cm" fo:margin-left="0.63cm"/>
    </style:style>
    <style:style style:name="T47_1" style:family="text">
      <style:text-properties fo:font-size="10pt" style:font-size-asian="10pt"/>
    </style:style>
    <style:style style:name="T47_2" style:family="text">
      <style:text-properties fo:font-size="10pt" style:font-size-asian="10pt"/>
    </style:style>
    <style:style style:name="T47_3" style:family="text">
      <style:text-properties fo:font-size="10pt" style:font-size-asian="10pt"/>
    </style:style>
    <style:style style:name="T47_4" style:family="text">
      <style:text-properties fo:font-size="10pt" style:font-size-asian="10pt"/>
    </style:style>
    <style:style style:name="T47_5" style:family="text">
      <style:text-properties fo:font-size="10pt" style:font-size-asian="10pt"/>
    </style:style>
    <style:style style:name="T47_6" style:family="text">
      <style:text-properties fo:font-size="10pt" style:font-size-asian="10pt"/>
    </style:style>
    <style:style style:name="T47_7" style:family="text">
      <style:text-properties fo:font-size="10pt" style:font-size-asian="10pt"/>
    </style:style>
    <style:style style:name="T47_8" style:family="text">
      <style:text-properties fo:font-size="10pt" style:font-size-asian="10pt"/>
    </style:style>
    <style:style style:name="T47_9" style:family="text">
      <style:text-properties fo:font-size="10pt" style:font-size-asian="10pt"/>
    </style:style>
    <style:style style:name="T47_10" style:family="text">
      <style:text-properties fo:font-size="10pt" style:font-size-asian="10pt"/>
    </style:style>
    <style:style style:name="T47_11" style:family="text">
      <style:text-properties fo:font-size="10pt" style:font-size-asian="10pt"/>
    </style:style>
    <style:style style:name="T47_12" style:family="text">
      <style:text-properties fo:font-size="10pt" style:font-size-asian="10pt"/>
    </style:style>
    <style:style style:name="T47_13" style:family="text">
      <style:text-properties fo:font-size="10pt" style:font-size-asian="10pt"/>
    </style:style>
    <style:style style:name="T47_14" style:family="text">
      <style:text-properties fo:font-size="10pt" style:font-size-asian="10pt"/>
    </style:style>
    <style:style style:name="T47_15" style:family="text">
      <style:text-properties fo:font-size="10pt" style:font-size-asian="10pt"/>
    </style:style>
    <style:style style:name="T47_16" style:family="text">
      <style:text-properties fo:font-size="10pt" style:font-size-asian="10pt"/>
    </style:style>
    <style:style style:name="T47_17" style:family="text">
      <style:text-properties fo:font-size="10pt" style:font-size-asian="10pt"/>
    </style:style>
    <style:style style:name="T47_18" style:family="text">
      <style:text-properties fo:font-size="10pt" style:font-size-asian="10pt"/>
    </style:style>
    <style:style style:name="T47_19" style:family="text">
      <style:text-properties fo:font-size="10pt" style:font-size-asian="10pt"/>
    </style:style>
    <style:style style:name="T47_20" style:family="text">
      <style:text-properties fo:font-size="10pt" style:font-size-asian="10pt" style:font-weight-complex="bold"/>
    </style:style>
    <style:style style:name="T47_21" style:family="text">
      <style:text-properties fo:font-size="10pt" style:font-size-asian="10pt" style:font-weight-complex="bold"/>
    </style:style>
    <style:style style:name="T47_22" style:family="text">
      <style:text-properties fo:font-size="10pt" style:font-size-asian="10pt" style:font-weight-complex="bold"/>
    </style:style>
    <style:style style:name="T47_23" style:family="text">
      <style:text-properties fo:font-size="10pt" style:font-size-asian="10pt" style:font-weight-complex="bold"/>
    </style:style>
    <style:style style:name="T47_24" style:family="text">
      <style:text-properties fo:font-size="10pt" style:font-size-asian="10pt" style:font-weight-complex="bold"/>
    </style:style>
    <style:style style:name="T47_25" style:family="text">
      <style:text-properties fo:font-size="10pt" style:font-size-asian="10pt" style:font-weight-complex="bold"/>
    </style:style>
    <style:style style:name="T47_26" style:family="text">
      <style:text-properties fo:font-size="10pt" style:font-size-asian="10pt"/>
    </style:style>
    <style:style style:name="T47_27" style:family="text">
      <style:text-properties fo:font-size="10pt" style:font-size-asian="10pt" style:font-weight-complex="bold"/>
    </style:style>
    <style:style style:name="T47_28" style:family="text">
      <style:text-properties fo:font-size="10pt" style:font-size-asian="10pt" style:font-weight-complex="bold"/>
    </style:style>
    <style:style style:name="T47_29" style:family="text">
      <style:text-properties fo:font-size="10pt" style:font-size-asian="10pt" style:font-weight-complex="bold"/>
    </style:style>
    <style:style style:name="T47_30" style:family="text">
      <style:text-properties fo:font-size="10pt" style:font-size-asian="10pt" style:font-weight-complex="bold"/>
    </style:style>
    <style:style style:name="T47_31" style:family="text">
      <style:text-properties fo:font-size="10pt" style:font-size-asian="10pt" style:font-weight-complex="bold"/>
    </style:style>
    <style:style style:name="T47_32" style:family="text">
      <style:text-properties fo:font-size="10pt" style:font-size-asian="10pt" style:font-weight-complex="bold"/>
    </style:style>
    <style:style style:name="T47_33" style:family="text">
      <style:text-properties fo:font-size="10pt" style:font-size-asian="10pt" style:font-weight-complex="bold"/>
    </style:style>
    <style:style style:name="T47_34" style:family="text">
      <style:text-properties fo:font-size="10pt" style:font-size-asian="10pt" style:font-weight-complex="bold"/>
    </style:style>
    <style:style style:name="T47_35" style:family="text">
      <style:text-properties fo:font-size="10pt" style:font-size-asian="10pt" style:font-weight-complex="bold"/>
    </style:style>
    <style:style style:name="T47_36" style:family="text">
      <style:text-properties fo:font-size="10pt" style:font-size-asian="10pt" style:font-weight-complex="bold"/>
    </style:style>
    <style:style style:name="T47_37" style:family="text">
      <style:text-properties fo:font-size="10pt" style:font-size-asian="10pt" style:font-weight-complex="bold"/>
    </style:style>
    <style:style style:name="T47_38" style:family="text">
      <style:text-properties fo:font-size="10pt" style:font-size-asian="10pt" style:font-weight-complex="bold"/>
    </style:style>
    <style:style style:name="T47_39" style:family="text">
      <style:text-properties fo:font-size="10pt" style:font-size-asian="10pt" style:font-weight-complex="bold"/>
    </style:style>
    <style:style style:name="T47_40" style:family="text">
      <style:text-properties fo:font-size="10pt" style:font-size-asian="10pt"/>
    </style:style>
    <style:style style:name="T47_41" style:family="text">
      <style:text-properties fo:font-size="10pt" style:font-size-asian="10pt" style:font-weight-complex="bold"/>
    </style:style>
    <style:style style:name="T47_42" style:family="text">
      <style:text-properties fo:font-size="10pt" style:font-size-asian="10pt" style:font-weight-complex="bold"/>
    </style:style>
    <style:style style:name="T47_43" style:family="text">
      <style:text-properties fo:font-size="10pt" style:font-size-asian="10pt" style:font-weight-complex="bold"/>
    </style:style>
    <style:style style:name="T47_44" style:family="text">
      <style:text-properties fo:font-size="10pt" style:font-size-asian="10pt" style:font-weight-complex="bold"/>
    </style:style>
    <style:style style:name="T47_45" style:family="text">
      <style:text-properties fo:font-size="10pt" style:font-size-asian="10pt" style:font-weight-complex="bold"/>
    </style:style>
    <style:style style:name="T47_46" style:family="text">
      <style:text-properties fo:font-size="10pt" style:font-size-asian="10pt" style:font-weight-complex="bold"/>
    </style:style>
    <style:style style:name="T47_47" style:family="text">
      <style:text-properties fo:font-size="10pt" style:font-size-asian="10pt" style:font-weight-complex="bold"/>
    </style:style>
    <style:style style:name="T47_48" style:family="text">
      <style:text-properties fo:font-size="10pt" style:font-size-asian="10pt" style:font-weight-complex="bold"/>
    </style:style>
    <style:style style:name="T47_49" style:family="text">
      <style:text-properties fo:font-size="10pt" style:font-size-asian="10pt" style:font-weight-complex="bold"/>
    </style:style>
    <style:style style:name="T47_50" style:family="text">
      <style:text-properties fo:font-size="10pt" style:font-size-asian="10pt" style:font-weight-complex="bold"/>
    </style:style>
    <style:style style:name="P48" style:family="paragraph" style:parent-style-name="List_20_Paragraph">
      <style:paragraph-properties fo:text-align="justify" fo:margin-bottom="0.339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48_1" style:family="text">
      <style:text-properties fo:font-size="10pt" style:font-size-asian="10pt"/>
    </style:style>
    <style:style style:name="T48_2" style:family="text">
      <style:text-properties fo:font-size="10pt" style:font-size-asian="10pt" style:font-weight-complex="bold"/>
    </style:style>
    <style:style style:name="T48_3" style:family="text">
      <style:text-properties fo:font-size="10pt" style:font-size-asian="10pt" style:font-weight-complex="bold"/>
    </style:style>
    <style:style style:name="T48_4" style:family="text">
      <style:text-properties fo:font-size="10pt" style:font-size-asian="10pt" style:font-weight-complex="bold"/>
    </style:style>
    <style:style style:name="T48_5" style:family="text">
      <style:text-properties fo:font-size="10pt" style:font-size-asian="10pt" style:font-weight-complex="bold"/>
    </style:style>
    <style:style style:name="T48_6" style:family="text">
      <style:text-properties fo:font-size="10pt" style:font-size-asian="10pt" style:font-weight-complex="bold"/>
    </style:style>
    <style:style style:name="T48_7" style:family="text">
      <style:text-properties fo:font-size="10pt" style:font-size-asian="10pt"/>
    </style:style>
    <style:style style:name="T48_8" style:family="text">
      <style:text-properties fo:font-size="10pt" style:font-size-asian="10pt"/>
    </style:style>
    <style:style style:name="T48_9" style:family="text">
      <style:text-properties fo:font-size="10pt" style:font-size-asian="10pt"/>
    </style:style>
    <style:style style:name="T48_10" style:family="text">
      <style:text-properties fo:font-size="10pt" style:font-size-asian="10pt"/>
    </style:style>
    <style:style style:name="T48_11" style:family="text">
      <style:text-properties fo:font-size="10pt" style:font-size-asian="10pt"/>
    </style:style>
    <style:style style:name="T48_12" style:family="text">
      <style:text-properties fo:font-size="10pt" style:font-size-asian="10pt" style:font-weight-complex="bold"/>
    </style:style>
    <style:style style:name="T48_13" style:family="text">
      <style:text-properties fo:font-size="10pt" style:font-size-asian="10pt"/>
    </style:style>
    <style:style style:name="T48_14" style:family="text">
      <style:text-properties fo:font-size="10pt" style:font-size-asian="10pt" style:font-weight-complex="bold"/>
    </style:style>
    <style:style style:name="T48_15" style:family="text">
      <style:text-properties fo:font-size="10pt" style:font-size-asian="10pt" style:font-weight-complex="bold"/>
    </style:style>
    <style:style style:name="T48_16" style:family="text">
      <style:text-properties fo:font-size="10pt" style:font-size-asian="10pt" style:font-weight-complex="bold"/>
    </style:style>
    <style:style style:name="T48_17" style:family="text">
      <style:text-properties fo:font-size="10pt" style:font-size-asian="10pt"/>
    </style:style>
    <style:style style:name="T48_18" style:family="text">
      <style:text-properties fo:font-size="10pt" style:font-size-asian="10pt" style:font-weight-complex="bold"/>
    </style:style>
    <style:style style:name="T48_19" style:family="text">
      <style:text-properties fo:font-size="10pt" style:font-size-asian="10pt" style:font-weight-complex="bold"/>
    </style:style>
    <style:style style:name="T48_20" style:family="text">
      <style:text-properties fo:font-size="10pt" style:font-size-asian="10pt" style:font-weight-complex="bold"/>
    </style:style>
    <style:style style:name="T48_21" style:family="text">
      <style:text-properties fo:font-size="10pt" style:font-size-asian="10pt"/>
    </style:style>
    <style:style style:name="T48_22" style:family="text">
      <style:text-properties fo:font-size="10pt" style:font-size-asian="10pt" style:font-weight-complex="bold"/>
    </style:style>
    <style:style style:name="T48_23" style:family="text">
      <style:text-properties fo:font-size="10pt" style:font-size-asian="10pt"/>
    </style:style>
    <style:style style:name="T48_24" style:family="text">
      <style:text-properties fo:font-size="10pt" style:font-size-asian="10pt" style:font-weight-complex="bold"/>
    </style:style>
    <style:style style:name="T48_25" style:family="text">
      <style:text-properties fo:font-size="10pt" style:font-size-asian="10pt"/>
    </style:style>
    <style:style style:name="T48_26" style:family="text">
      <style:text-properties fo:font-size="10pt" style:font-size-asian="10pt"/>
    </style:style>
    <style:style style:name="P49" style:family="paragraph" style:parent-style-name="List_20_Paragraph">
      <style:paragraph-properties fo:text-align="justify" fo:margin-bottom="0.339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weight-complex="bold"/>
    </style:style>
    <style:style style:name="T49_1" style:family="text">
      <style:text-properties fo:font-size="10pt" style:font-size-asian="10pt" style:font-weight-complex="bold"/>
    </style:style>
    <style:style style:name="T49_2" style:family="text">
      <style:text-properties fo:font-size="10pt" style:font-size-asian="10pt" style:font-weight-complex="bold"/>
    </style:style>
    <style:style style:name="T49_3" style:family="text">
      <style:text-properties fo:font-size="10pt" style:font-size-asian="10pt" style:font-weight-complex="bold"/>
    </style:style>
    <style:style style:name="T49_4" style:family="text">
      <style:text-properties fo:font-size="10pt" style:font-size-asian="10pt" style:font-weight-complex="bold"/>
    </style:style>
    <style:style style:name="T49_5" style:family="text">
      <style:text-properties fo:font-size="10pt" style:font-size-asian="10pt" style:font-weight-complex="bold"/>
    </style:style>
    <style:style style:name="T49_6" style:family="text">
      <style:text-properties fo:font-size="10pt" style:font-size-asian="10pt" style:font-weight-complex="bold"/>
    </style:style>
    <style:style style:name="T49_7" style:family="text">
      <style:text-properties fo:font-size="10pt" style:font-size-asian="10pt" style:font-weight-complex="bold"/>
    </style:style>
    <style:style style:name="T49_8" style:family="text">
      <style:text-properties fo:font-size="10pt" style:font-size-asian="10pt" style:font-weight-complex="bold"/>
    </style:style>
    <style:style style:name="T49_9" style:family="text">
      <style:text-properties fo:font-size="10pt" style:font-size-asian="10pt" style:font-weight-complex="bold"/>
    </style:style>
    <style:style style:name="T49_10" style:family="text">
      <style:text-properties fo:font-size="10pt" style:font-size-asian="10pt" style:font-weight-complex="bold"/>
    </style:style>
    <style:style style:name="T49_11" style:family="text">
      <style:text-properties fo:font-size="10pt" style:font-size-asian="10pt" style:font-weight-complex="bold"/>
    </style:style>
    <style:style style:name="T49_12" style:family="text">
      <style:text-properties fo:font-size="10pt" style:font-size-asian="10pt" style:font-weight-complex="bold"/>
    </style:style>
    <style:style style:name="T49_13" style:family="text">
      <style:text-properties fo:font-size="10pt" style:font-size-asian="10pt" style:font-weight-complex="bold"/>
    </style:style>
    <style:style style:name="T49_14" style:family="text">
      <style:text-properties fo:font-size="10pt" style:font-size-asian="10pt" style:font-weight-complex="bold"/>
    </style:style>
    <style:style style:name="T49_15" style:family="text">
      <style:text-properties fo:font-size="10pt" style:font-size-asian="10pt" style:font-weight-complex="bold"/>
    </style:style>
    <style:style style:name="T49_16" style:family="text">
      <style:text-properties fo:font-size="10pt" style:font-size-asian="10pt" style:font-weight-complex="bold"/>
    </style:style>
    <style:style style:name="T49_17" style:family="text">
      <style:text-properties fo:font-size="10pt" style:font-size-asian="10pt" style:font-weight-complex="bold"/>
    </style:style>
    <style:style style:name="T49_18" style:family="text">
      <style:text-properties fo:font-size="10pt" style:font-size-asian="10pt" style:font-weight-complex="bold"/>
    </style:style>
    <style:style style:name="T49_19" style:family="text">
      <style:text-properties fo:font-size="10pt" style:font-size-asian="10pt" style:font-weight-complex="bold"/>
    </style:style>
    <style:style style:name="T49_20" style:family="text">
      <style:text-properties fo:font-size="10pt" style:font-size-asian="10pt" style:font-weight-complex="bold"/>
    </style:style>
    <style:style style:name="T49_21" style:family="text">
      <style:text-properties fo:font-size="10pt" style:font-size-asian="10pt" style:font-weight-complex="bold"/>
    </style:style>
    <style:style style:name="T49_22" style:family="text">
      <style:text-properties fo:font-size="10pt" style:font-size-asian="10pt" style:font-weight-complex="bold"/>
    </style:style>
    <style:style style:name="T49_23" style:family="text">
      <style:text-properties fo:font-size="10pt" style:font-size-asian="10pt" style:font-weight-complex="bold"/>
    </style:style>
    <style:style style:name="T49_24" style:family="text">
      <style:text-properties fo:font-size="10pt" style:font-size-asian="10pt" style:font-weight-complex="bold"/>
    </style:style>
    <style:style style:name="P50" style:family="paragraph" style:parent-style-name="List_20_Paragraph">
      <style:paragraph-properties fo:text-align="justify" fo:margin-bottom="0.339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</style:style>
    <style:style style:name="T50_1" style:family="text">
      <style:text-properties fo:font-size="10pt" style:font-size-asian="10pt"/>
    </style:style>
    <style:style style:name="T50_2" style:family="text">
      <style:text-properties fo:font-size="10pt" style:font-size-asian="10pt" style:font-weight-complex="bold"/>
    </style:style>
    <style:style style:name="T50_3" style:family="text">
      <style:text-properties fo:font-size="10pt" style:font-size-asian="10pt"/>
    </style:style>
    <style:style style:name="T50_4" style:family="text">
      <style:text-properties fo:font-size="10pt" style:font-size-asian="10pt" style:font-weight-complex="bold"/>
    </style:style>
    <style:style style:name="T50_5" style:family="text">
      <style:text-properties fo:font-size="10pt" style:font-size-asian="10pt"/>
    </style:style>
    <style:style style:name="T50_6" style:family="text">
      <style:text-properties fo:font-size="10pt" style:font-size-asian="10pt" style:font-weight-complex="bold"/>
    </style:style>
    <style:style style:name="T50_7" style:family="text">
      <style:text-properties fo:font-size="10pt" style:font-size-asian="10pt" style:font-weight-complex="bold"/>
    </style:style>
    <style:style style:name="T50_8" style:family="text">
      <style:text-properties fo:font-size="10pt" style:font-size-asian="10pt" style:font-weight-complex="bold"/>
    </style:style>
    <style:style style:name="T50_9" style:family="text">
      <style:text-properties fo:font-size="10pt" style:font-size-asian="10pt" style:font-weight-complex="bold"/>
    </style:style>
    <style:style style:name="T50_10" style:family="text">
      <style:text-properties fo:font-size="10pt" style:font-size-asian="10pt"/>
    </style:style>
    <style:style style:name="T50_11" style:family="text">
      <style:text-properties fo:font-size="10pt" style:font-size-asian="10pt"/>
    </style:style>
    <style:style style:name="T50_12" style:family="text">
      <style:text-properties fo:font-size="10pt" style:font-size-asian="10pt"/>
    </style:style>
    <style:style style:name="T50_13" style:family="text">
      <style:text-properties fo:font-size="10pt" style:font-size-asian="10pt"/>
    </style:style>
    <style:style style:name="T50_14" style:family="text">
      <style:text-properties fo:font-size="10pt" style:font-size-asian="10pt"/>
    </style:style>
    <style:style style:name="T50_15" style:family="text">
      <style:text-properties fo:font-size="10pt" style:font-size-asian="10pt" style:font-weight-complex="bold"/>
    </style:style>
    <style:style style:name="T50_16" style:family="text">
      <style:text-properties fo:font-size="10pt" style:font-size-asian="10pt" style:font-weight-complex="bold"/>
    </style:style>
    <style:style style:name="T50_17" style:family="text">
      <style:text-properties fo:font-size="10pt" style:font-size-asian="10pt"/>
    </style:style>
    <style:style style:name="T50_18" style:family="text">
      <style:text-properties fo:font-size="10pt" style:font-size-asian="10pt"/>
    </style:style>
    <style:style style:name="T50_19" style:family="text">
      <style:text-properties fo:font-size="10pt" style:font-size-asian="10pt"/>
    </style:style>
    <style:style style:name="T50_20" style:family="text">
      <style:text-properties fo:font-size="10pt" style:font-size-asian="10pt" style:font-weight-complex="bold"/>
    </style:style>
    <style:style style:name="T50_21" style:family="text">
      <style:text-properties fo:font-size="10pt" style:font-size-asian="10pt"/>
    </style:style>
    <style:style style:name="T50_22" style:family="text">
      <style:text-properties fo:font-size="10pt" style:font-size-asian="10pt" style:font-weight-complex="bold"/>
    </style:style>
    <style:style style:name="T50_23" style:family="text"/>
    <style:style style:name="T50_24" style:family="text">
      <style:text-properties fo:font-size="10pt" style:font-size-asian="10pt" style:font-weight-complex="bold"/>
    </style:style>
    <style:style style:name="T50_25" style:family="text">
      <style:text-properties fo:font-size="10pt" style:font-size-asian="10pt" style:font-weight-complex="bold"/>
    </style:style>
    <style:style style:name="P51" style:family="paragraph" style:parent-style-name="Normal">
      <style:paragraph-properties fo:text-align="justify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51_1" style:family="text">
      <style:text-properties fo:font-size="10pt" style:font-size-asian="10pt" style:font-size-complex="10pt" fo:font-weight="bold" style:font-weight-asian="bold" style:font-weight-complex="bold" style:text-underline-style="solid" style:text-underline-color="font-color"/>
    </style:style>
    <style:style style:name="T51_2" style:family="text">
      <style:text-properties fo:font-size="10pt" style:font-size-asian="10pt" style:font-size-complex="10pt"/>
    </style:style>
    <style:style style:name="P52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2_1" style:family="text">
      <style:text-properties fo:font-size="10pt" style:font-size-asian="10pt"/>
    </style:style>
    <style:style style:name="T52_2" style:family="text">
      <style:text-properties fo:font-size="10pt" style:font-size-asian="10pt"/>
    </style:style>
    <style:style style:name="T52_3" style:family="text">
      <style:text-properties fo:font-size="10pt" style:font-size-asian="10pt"/>
    </style:style>
    <style:style style:name="T52_4" style:family="text">
      <style:text-properties fo:font-size="10pt" style:font-size-asian="10pt"/>
    </style:style>
    <style:style style:name="T52_5" style:family="text">
      <style:text-properties fo:font-size="10pt" style:font-size-asian="10pt"/>
    </style:style>
    <style:style style:name="T52_6" style:family="text">
      <style:text-properties fo:font-size="10pt" style:font-size-asian="10pt"/>
    </style:style>
    <style:style style:name="T52_7" style:family="text">
      <style:text-properties fo:font-size="10pt" style:font-size-asian="10pt"/>
    </style:style>
    <style:style style:name="T52_8" style:family="text">
      <style:text-properties fo:font-size="10pt" style:font-size-asian="10pt"/>
    </style:style>
    <style:style style:name="T52_9" style:family="text">
      <style:text-properties fo:font-size="10pt" style:font-size-asian="10pt"/>
    </style:style>
    <style:style style:name="T52_10" style:family="text">
      <style:text-properties fo:font-size="10pt" style:font-size-asian="10pt"/>
    </style:style>
    <style:style style:name="T52_11" style:family="text">
      <style:text-properties fo:font-size="10pt" style:font-size-asian="10pt"/>
    </style:style>
    <style:style style:name="T52_12" style:family="text">
      <style:text-properties fo:font-size="10pt" style:font-size-asian="10pt"/>
    </style:style>
    <style:style style:name="T52_13" style:family="text">
      <style:text-properties fo:font-size="10pt" style:font-size-asian="10pt"/>
    </style:style>
    <style:style style:name="T52_14" style:family="text">
      <style:text-properties fo:font-size="10pt" style:font-size-asian="10pt"/>
    </style:style>
    <style:style style:name="T52_15" style:family="text">
      <style:text-properties fo:font-size="10pt" style:font-size-asian="10pt"/>
    </style:style>
    <style:style style:name="T52_16" style:family="text">
      <style:text-properties fo:font-size="10pt" style:font-size-asian="10pt"/>
    </style:style>
    <style:style style:name="T52_17" style:family="text">
      <style:text-properties fo:font-size="10pt" style:font-size-asian="10pt"/>
    </style:style>
    <style:style style:name="T52_18" style:family="text">
      <style:text-properties fo:font-size="10pt" style:font-size-asian="10pt"/>
    </style:style>
    <style:style style:name="T52_19" style:family="text">
      <style:text-properties fo:font-size="10pt" style:font-size-asian="10pt"/>
    </style:style>
    <style:style style:name="T52_20" style:family="text">
      <style:text-properties fo:font-size="10pt" style:font-size-asian="10pt"/>
    </style:style>
    <style:style style:name="T52_21" style:family="text">
      <style:text-properties fo:font-size="10pt" style:font-size-asian="10pt"/>
    </style:style>
    <style:style style:name="T52_22" style:family="text">
      <style:text-properties fo:font-size="10pt" style:font-size-asian="10pt"/>
    </style:style>
    <style:style style:name="T52_23" style:family="text">
      <style:text-properties fo:font-size="10pt" style:font-size-asian="10pt"/>
    </style:style>
    <style:style style:name="T52_24" style:family="text">
      <style:text-properties fo:font-size="10pt" style:font-size-asian="10pt"/>
    </style:style>
    <style:style style:name="T52_25" style:family="text">
      <style:text-properties fo:font-size="10pt" style:font-size-asian="10pt"/>
    </style:style>
    <style:style style:name="T52_26" style:family="text">
      <style:text-properties fo:font-size="10pt" style:font-size-asian="10pt"/>
    </style:style>
    <style:style style:name="T52_27" style:family="text">
      <style:text-properties fo:font-size="10pt" style:font-size-asian="10pt"/>
    </style:style>
    <style:style style:name="T52_28" style:family="text">
      <style:text-properties fo:font-size="10pt" style:font-size-asian="10pt"/>
    </style:style>
    <style:style style:name="T52_29" style:family="text">
      <style:text-properties fo:font-size="10pt" style:font-size-asian="10pt"/>
    </style:style>
    <style:style style:name="T52_30" style:family="text">
      <style:text-properties fo:font-size="10pt" style:font-size-asian="10pt"/>
    </style:style>
    <style:style style:name="T52_31" style:family="text">
      <style:text-properties fo:font-size="10pt" style:font-size-asian="10pt"/>
    </style:style>
    <style:style style:name="T52_32" style:family="text">
      <style:text-properties fo:font-size="10pt" style:font-size-asian="10pt"/>
    </style:style>
    <style:style style:name="P53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3_1" style:family="text">
      <style:text-properties fo:font-size="10pt" style:font-size-asian="10pt"/>
    </style:style>
    <style:style style:name="T53_2" style:family="text">
      <style:text-properties fo:font-size="10pt" style:font-size-asian="10pt"/>
    </style:style>
    <style:style style:name="T53_3" style:family="text">
      <style:text-properties fo:font-size="10pt" style:font-size-asian="10pt"/>
    </style:style>
    <style:style style:name="T53_4" style:family="text">
      <style:text-properties fo:font-size="10pt" style:font-size-asian="10pt"/>
    </style:style>
    <style:style style:name="T53_5" style:family="text">
      <style:text-properties fo:font-size="10pt" style:font-size-asian="10pt"/>
    </style:style>
    <style:style style:name="T53_6" style:family="text">
      <style:text-properties fo:font-size="10pt" style:font-size-asian="10pt"/>
    </style:style>
    <style:style style:name="T53_7" style:family="text">
      <style:text-properties fo:font-size="10pt" style:font-size-asian="10pt"/>
    </style:style>
    <style:style style:name="T53_8" style:family="text">
      <style:text-properties fo:font-size="10pt" style:font-size-asian="10pt"/>
    </style:style>
    <style:style style:name="T53_9" style:family="text">
      <style:text-properties fo:font-size="10pt" style:font-size-asian="10pt"/>
    </style:style>
    <style:style style:name="T53_10" style:family="text">
      <style:text-properties fo:font-size="10pt" style:font-size-asian="10pt"/>
    </style:style>
    <style:style style:name="T53_11" style:family="text">
      <style:text-properties fo:font-size="10pt" style:font-size-asian="10pt"/>
    </style:style>
    <style:style style:name="T53_12" style:family="text">
      <style:text-properties fo:font-size="10pt" style:font-size-asian="10pt"/>
    </style:style>
    <style:style style:name="T53_13" style:family="text">
      <style:text-properties fo:font-size="10pt" style:font-size-asian="10pt"/>
    </style:style>
    <style:style style:name="T53_14" style:family="text">
      <style:text-properties fo:font-size="10pt" style:font-size-asian="10pt"/>
    </style:style>
    <style:style style:name="T53_15" style:family="text">
      <style:text-properties fo:font-size="10pt" style:font-size-asian="10pt"/>
    </style:style>
    <style:style style:name="T53_16" style:family="text">
      <style:text-properties fo:font-size="10pt" style:font-size-asian="10pt"/>
    </style:style>
    <style:style style:name="T53_17" style:family="text">
      <style:text-properties fo:font-size="10pt" style:font-size-asian="10pt"/>
    </style:style>
    <style:style style:name="T53_18" style:family="text">
      <style:text-properties fo:font-size="10pt" style:font-size-asian="10pt"/>
    </style:style>
    <style:style style:name="T53_19" style:family="text">
      <style:text-properties fo:font-size="10pt" style:font-size-asian="10pt"/>
    </style:style>
    <style:style style:name="P54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4_1" style:family="text">
      <style:text-properties fo:font-size="10pt" style:font-size-asian="10pt"/>
    </style:style>
    <style:style style:name="T54_2" style:family="text">
      <style:text-properties fo:font-size="10pt" style:font-size-asian="10pt"/>
    </style:style>
    <style:style style:name="T54_3" style:family="text">
      <style:text-properties fo:font-size="10pt" style:font-size-asian="10pt"/>
    </style:style>
    <style:style style:name="T54_4" style:family="text">
      <style:text-properties fo:font-size="10pt" style:font-size-asian="10pt"/>
    </style:style>
    <style:style style:name="T54_5" style:family="text">
      <style:text-properties fo:font-size="10pt" style:font-size-asian="10pt"/>
    </style:style>
    <style:style style:name="T54_6" style:family="text">
      <style:text-properties fo:font-size="10pt" style:font-size-asian="10pt"/>
    </style:style>
    <style:style style:name="T54_7" style:family="text">
      <style:text-properties fo:font-size="10pt" style:font-size-asian="10pt"/>
    </style:style>
    <style:style style:name="T54_8" style:family="text">
      <style:text-properties fo:font-size="10pt" style:font-size-asian="10pt"/>
    </style:style>
    <style:style style:name="T54_9" style:family="text">
      <style:text-properties fo:font-size="10pt" style:font-size-asian="10pt"/>
    </style:style>
    <style:style style:name="T54_10" style:family="text">
      <style:text-properties fo:font-size="10pt" style:font-size-asian="10pt"/>
    </style:style>
    <style:style style:name="T54_11" style:family="text">
      <style:text-properties fo:font-size="10pt" style:font-size-asian="10pt"/>
    </style:style>
    <style:style style:name="T54_12" style:family="text">
      <style:text-properties fo:font-size="10pt" style:font-size-asian="10pt"/>
    </style:style>
    <style:style style:name="T54_13" style:family="text">
      <style:text-properties fo:font-size="10pt" style:font-size-asian="10pt"/>
    </style:style>
    <style:style style:name="T54_14" style:family="text">
      <style:text-properties fo:font-size="10pt" style:font-size-asian="10pt"/>
    </style:style>
    <style:style style:name="T54_15" style:family="text">
      <style:text-properties fo:font-size="10pt" style:font-size-asian="10pt"/>
    </style:style>
    <style:style style:name="T54_16" style:family="text">
      <style:text-properties fo:font-size="10pt" style:font-size-asian="10pt"/>
    </style:style>
    <style:style style:name="T54_17" style:family="text">
      <style:text-properties fo:font-size="10pt" style:font-size-asian="10pt"/>
    </style:style>
    <style:style style:name="T54_18" style:family="text">
      <style:text-properties fo:font-size="10pt" style:font-size-asian="10pt"/>
    </style:style>
    <style:style style:name="T54_19" style:family="text">
      <style:text-properties fo:font-size="10pt" style:font-size-asian="10pt"/>
    </style:style>
    <style:style style:name="P55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5_1" style:family="text">
      <style:text-properties fo:font-size="10pt" style:font-size-asian="10pt"/>
    </style:style>
    <style:style style:name="T55_2" style:family="text">
      <style:text-properties fo:font-size="10pt" style:font-size-asian="10pt"/>
    </style:style>
    <style:style style:name="T55_3" style:family="text">
      <style:text-properties fo:font-size="10pt" style:font-size-asian="10pt"/>
    </style:style>
    <style:style style:name="T55_4" style:family="text">
      <style:text-properties fo:font-size="10pt" style:font-size-asian="10pt"/>
    </style:style>
    <style:style style:name="T55_5" style:family="text">
      <style:text-properties fo:font-size="10pt" style:font-size-asian="10pt"/>
    </style:style>
    <style:style style:name="T55_6" style:family="text">
      <style:text-properties fo:font-size="10pt" style:font-size-asian="10pt"/>
    </style:style>
    <style:style style:name="T55_7" style:family="text">
      <style:text-properties fo:font-size="10pt" style:font-size-asian="10pt"/>
    </style:style>
    <style:style style:name="T55_8" style:family="text">
      <style:text-properties fo:font-size="10pt" style:font-size-asian="10pt"/>
    </style:style>
    <style:style style:name="T55_9" style:family="text">
      <style:text-properties fo:font-size="10pt" style:font-size-asian="10pt"/>
    </style:style>
    <style:style style:name="T55_10" style:family="text">
      <style:text-properties fo:font-size="10pt" style:font-size-asian="10pt"/>
    </style:style>
    <style:style style:name="T55_11" style:family="text">
      <style:text-properties fo:font-size="10pt" style:font-size-asian="10pt"/>
    </style:style>
    <style:style style:name="T55_12" style:family="text">
      <style:text-properties fo:font-size="10pt" style:font-size-asian="10pt"/>
    </style:style>
    <style:style style:name="T55_13" style:family="text">
      <style:text-properties fo:font-size="10pt" style:font-size-asian="10pt"/>
    </style:style>
    <style:style style:name="T55_14" style:family="text">
      <style:text-properties fo:font-size="10pt" style:font-size-asian="10pt"/>
    </style:style>
    <style:style style:name="T55_15" style:family="text">
      <style:text-properties fo:font-size="10pt" style:font-size-asian="10pt"/>
    </style:style>
    <style:style style:name="T55_16" style:family="text">
      <style:text-properties fo:font-size="10pt" style:font-size-asian="10pt"/>
    </style:style>
    <style:style style:name="P56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6_1" style:family="text">
      <style:text-properties fo:font-size="10pt" style:font-size-asian="10pt"/>
    </style:style>
    <style:style style:name="T56_2" style:family="text">
      <style:text-properties fo:font-size="10pt" style:font-size-asian="10pt"/>
    </style:style>
    <style:style style:name="T56_3" style:family="text">
      <style:text-properties fo:font-size="10pt" style:font-size-asian="10pt"/>
    </style:style>
    <style:style style:name="T56_4" style:family="text">
      <style:text-properties fo:font-size="10pt" style:font-size-asian="10pt"/>
    </style:style>
    <style:style style:name="T56_5" style:family="text">
      <style:text-properties fo:font-size="10pt" style:font-size-asian="10pt"/>
    </style:style>
    <style:style style:name="T56_6" style:family="text">
      <style:text-properties fo:font-size="10pt" style:font-size-asian="10pt"/>
    </style:style>
    <style:style style:name="T56_7" style:family="text">
      <style:text-properties fo:font-size="10pt" style:font-size-asian="10pt"/>
    </style:style>
    <style:style style:name="T56_8" style:family="text">
      <style:text-properties fo:font-size="10pt" style:font-size-asian="10pt"/>
    </style:style>
    <style:style style:name="T56_9" style:family="text">
      <style:text-properties fo:font-size="10pt" style:font-size-asian="10pt"/>
    </style:style>
    <style:style style:name="T56_10" style:family="text">
      <style:text-properties fo:font-size="10pt" style:font-size-asian="10pt"/>
    </style:style>
    <style:style style:name="T56_11" style:family="text">
      <style:text-properties fo:font-size="10pt" style:font-size-asian="10pt"/>
    </style:style>
    <style:style style:name="T56_12" style:family="text">
      <style:text-properties fo:font-size="10pt" style:font-size-asian="10pt"/>
    </style:style>
    <style:style style:name="T56_13" style:family="text">
      <style:text-properties fo:font-size="10pt" style:font-size-asian="10pt"/>
    </style:style>
    <style:style style:name="T56_14" style:family="text">
      <style:text-properties fo:font-size="10pt" style:font-size-asian="10pt"/>
    </style:style>
    <style:style style:name="T56_15" style:family="text">
      <style:text-properties fo:font-size="10pt" style:font-size-asian="10pt"/>
    </style:style>
    <style:style style:name="T56_16" style:family="text">
      <style:text-properties fo:font-size="10pt" style:font-size-asian="10pt"/>
    </style:style>
    <style:style style:name="P57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</style:style>
    <style:style style:name="T57_1" style:family="text">
      <style:text-properties fo:font-size="10pt" style:font-size-asian="10pt"/>
    </style:style>
    <style:style style:name="T57_2" style:family="text">
      <style:text-properties fo:font-size="10pt" style:font-size-asian="10pt"/>
    </style:style>
    <style:style style:name="T57_3" style:family="text">
      <style:text-properties fo:font-size="10pt" style:font-size-asian="10pt"/>
    </style:style>
    <style:style style:name="T57_4" style:family="text">
      <style:text-properties fo:font-size="10pt" style:font-size-asian="10pt"/>
    </style:style>
    <style:style style:name="T57_5" style:family="text">
      <style:text-properties fo:font-size="10pt" style:font-size-asian="10pt"/>
    </style:style>
    <style:style style:name="T57_6" style:family="text">
      <style:text-properties fo:font-size="10pt" style:font-size-asian="10pt"/>
    </style:style>
    <style:style style:name="T57_7" style:family="text">
      <style:text-properties fo:font-size="10pt" style:font-size-asian="10pt"/>
    </style:style>
    <style:style style:name="T57_8" style:family="text">
      <style:text-properties fo:font-size="10pt" style:font-size-asian="10pt"/>
    </style:style>
    <style:style style:name="T57_9" style:family="text">
      <style:text-properties fo:font-size="10pt" style:font-size-asian="10pt"/>
    </style:style>
    <style:style style:name="T57_10" style:family="text">
      <style:text-properties fo:font-size="10pt" style:font-size-asian="10pt"/>
    </style:style>
    <style:style style:name="T57_11" style:family="text">
      <style:text-properties fo:font-size="10pt" style:font-size-asian="10pt"/>
    </style:style>
    <style:style style:name="T57_12" style:family="text">
      <style:text-properties fo:font-size="10pt" style:font-size-asian="10pt"/>
    </style:style>
    <style:style style:name="T57_13" style:family="text">
      <style:text-properties fo:font-size="10pt" style:font-size-asian="10pt"/>
    </style:style>
    <style:style style:name="T57_14" style:family="text">
      <style:text-properties fo:font-size="10pt" style:font-size-asian="10pt"/>
    </style:style>
    <style:style style:name="T57_15" style:family="text">
      <style:text-properties fo:font-size="10pt" style:font-size-asian="10pt"/>
    </style:style>
    <style:style style:name="T57_16" style:family="text">
      <style:text-properties fo:font-size="10pt" style:font-size-asian="10pt"/>
    </style:style>
    <style:style style:name="T57_17" style:family="text">
      <style:text-properties fo:font-size="10pt" style:font-size-asian="10pt"/>
    </style:style>
    <style:style style:name="T57_18" style:family="text">
      <style:text-properties fo:font-size="10pt" style:font-size-asian="10pt"/>
    </style:style>
    <style:style style:name="T57_19" style:family="text">
      <style:text-properties fo:font-size="10pt" style:font-size-asian="10pt"/>
    </style:style>
    <style:style style:name="T57_20" style:family="text"/>
    <style:style style:name="T57_21" style:family="text">
      <style:text-properties fo:font-size="10pt" style:font-size-asian="10pt"/>
    </style:style>
    <style:style style:name="T57_22" style:family="text">
      <style:text-properties fo:font-size="10pt" style:font-size-asian="10pt"/>
    </style:style>
    <style:style style:name="T57_23" style:family="text">
      <style:text-properties fo:font-size="10pt" style:font-size-asian="10pt"/>
    </style:style>
    <style:style style:name="T57_24" style:family="text">
      <style:text-properties fo:font-size="10pt" style:font-size-asian="10pt"/>
    </style:style>
    <style:style style:name="T57_25" style:family="text">
      <style:text-properties fo:font-size="10pt" style:font-size-asian="10pt"/>
    </style:style>
    <style:style style:name="T57_26" style:family="text">
      <style:text-properties fo:font-size="10pt" style:font-size-asian="10pt"/>
    </style:style>
    <style:style style:name="P58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8_1" style:family="text">
      <style:text-properties fo:font-size="10pt" style:font-size-asian="10pt"/>
    </style:style>
    <style:style style:name="T58_2" style:family="text">
      <style:text-properties fo:font-size="10pt" style:font-size-asian="10pt"/>
    </style:style>
    <style:style style:name="T58_3" style:family="text">
      <style:text-properties fo:font-size="10pt" style:font-size-asian="10pt"/>
    </style:style>
    <style:style style:name="T58_4" style:family="text">
      <style:text-properties fo:font-size="10pt" style:font-size-asian="10pt"/>
    </style:style>
    <style:style style:name="T58_5" style:family="text">
      <style:text-properties fo:font-size="10pt" style:font-size-asian="10pt"/>
    </style:style>
    <style:style style:name="T58_6" style:family="text">
      <style:text-properties fo:font-size="10pt" style:font-size-asian="10pt"/>
    </style:style>
    <style:style style:name="T58_7" style:family="text">
      <style:text-properties fo:font-size="10pt" style:font-size-asian="10pt"/>
    </style:style>
    <style:style style:name="T58_8" style:family="text">
      <style:text-properties fo:font-size="10pt" style:font-size-asian="10pt"/>
    </style:style>
    <style:style style:name="T58_9" style:family="text">
      <style:text-properties fo:font-size="10pt" style:font-size-asian="10pt"/>
    </style:style>
    <style:style style:name="T58_10" style:family="text">
      <style:text-properties fo:font-size="10pt" style:font-size-asian="10pt"/>
    </style:style>
    <style:style style:name="T58_11" style:family="text">
      <style:text-properties fo:font-size="10pt" style:font-size-asian="10pt"/>
    </style:style>
    <style:style style:name="T58_12" style:family="text">
      <style:text-properties fo:font-size="10pt" style:font-size-asian="10pt"/>
    </style:style>
    <style:style style:name="P59" style:family="paragraph" style:parent-style-name="List_20_Paragraph">
      <style:paragraph-properties fo:text-align="justify" fo:text-indent="-0.63cm" fo:margin-bottom="0.21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  <style:text-properties fo:font-size="10pt" style:font-size-asian="10pt"/>
    </style:style>
    <style:style style:name="T59_1" style:family="text">
      <style:text-properties fo:font-size="10pt" style:font-size-asian="10pt"/>
    </style:style>
    <style:style style:name="T59_2" style:family="text">
      <style:text-properties fo:font-size="10pt" style:font-size-asian="10pt"/>
    </style:style>
    <style:style style:name="T59_3" style:family="text">
      <style:text-properties fo:font-size="10pt" style:font-size-asian="10pt"/>
    </style:style>
    <style:style style:name="T59_4" style:family="text">
      <style:text-properties fo:font-size="10pt" style:font-size-asian="10pt"/>
    </style:style>
    <style:style style:name="T59_5" style:family="text">
      <style:text-properties fo:font-size="10pt" style:font-size-asian="10pt"/>
    </style:style>
    <style:style style:name="T59_6" style:family="text">
      <style:text-properties fo:font-size="10pt" style:font-size-asian="10pt"/>
    </style:style>
    <style:style style:name="T59_7" style:family="text">
      <style:text-properties fo:font-size="10pt" style:font-size-asian="10pt"/>
    </style:style>
    <style:style style:name="T59_8" style:family="text">
      <style:text-properties fo:font-size="10pt" style:font-size-asian="10pt"/>
    </style:style>
    <style:style style:name="T59_9" style:family="text">
      <style:text-properties fo:font-size="10pt" style:font-size-asian="10pt"/>
    </style:style>
    <style:style style:name="T59_10" style:family="text">
      <style:text-properties fo:font-size="10pt" style:font-size-asian="10pt"/>
    </style:style>
    <style:style style:name="T59_11" style:family="text">
      <style:text-properties fo:font-size="10pt" style:font-size-asian="10pt"/>
    </style:style>
    <style:style style:name="T59_12" style:family="text">
      <style:text-properties fo:font-size="10pt" style:font-size-asian="10pt"/>
    </style:style>
    <style:style style:name="P60" style:family="paragraph" style:parent-style-name="List_20_Paragraph">
      <style:paragraph-properties fo:text-align="justify" fo:text-indent="-0.63cm" fo:line-height="108%" fo:margin-bottom="0.282cm" fo:margin-left="0.63cm">
        <style:tab-stops>
          <style:tab-stop style:type="left" style:leader-style="none" style:position="11.568cm"/>
          <style:tab-stop style:type="left" style:leader-style="none" style:position="16.118cm"/>
        </style:tab-stops>
      </style:paragraph-properties>
    </style:style>
    <style:style style:name="T60_1" style:family="text">
      <style:text-properties fo:font-size="10pt" style:font-size-asian="10pt"/>
    </style:style>
    <style:style style:name="T60_2" style:family="text">
      <style:text-properties fo:font-size="10pt" style:font-size-asian="10pt"/>
    </style:style>
    <style:style style:name="T60_3" style:family="text">
      <style:text-properties fo:font-size="10pt" style:font-size-asian="10pt"/>
    </style:style>
    <style:style style:name="T60_4" style:family="text">
      <style:text-properties fo:font-size="10pt" style:font-size-asian="10pt"/>
    </style:style>
    <style:style style:name="T60_5" style:family="text">
      <style:text-properties fo:font-size="10pt" style:font-size-asian="10pt"/>
    </style:style>
    <style:style style:name="T60_6" style:family="text">
      <style:text-properties fo:font-size="10pt" style:font-size-asian="10pt"/>
    </style:style>
    <style:style style:name="T60_7" style:family="text">
      <style:text-properties fo:font-size="10pt" style:font-size-asian="10pt"/>
    </style:style>
    <style:style style:name="T60_8" style:family="text">
      <style:text-properties fo:font-size="10pt" style:font-size-asian="10pt"/>
    </style:style>
    <style:style style:name="T60_9" style:family="text">
      <style:text-properties fo:font-size="10pt" style:font-size-asian="10pt"/>
    </style:style>
    <style:style style:name="T60_10" style:family="text">
      <style:text-properties fo:font-size="10pt" style:font-size-asian="10pt"/>
    </style:style>
    <style:style style:name="T60_11" style:family="text">
      <style:text-properties fo:font-size="10pt" style:font-size-asian="10pt"/>
    </style:style>
    <style:style style:name="P61" style:family="paragraph" style:parent-style-name="Heading_20_2">
      <style:paragraph-properties fo:break-before="page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61_1" style:family="text">
      <style:text-properties fo:font-style="normal" style:font-style-asian="normal"/>
    </style:style>
    <style:style style:name="T61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62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63" style:family="paragraph" style:parent-style-name="Normal"/>
    <style:style style:name="T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2" style:family="text"/>
    <style:style style:name="T63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6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" style:family="paragraph" style:parent-style-name="Normal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65" style:family="paragraph" style:parent-style-name="Normal"/>
    <style:style style:name="T65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5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5_3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5_4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5_5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65_6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66" style:family="paragraph" style:parent-style-name="Normal">
      <style:text-properties fo:font-size="10pt" style:font-size-asian="10pt" style:font-name-complex="Arial" style:font-size-complex="10pt"/>
    </style:style>
    <style:style style:name="P67" style:family="paragraph" style:parent-style-name="Normal">
      <style:text-properties fo:font-size="10pt" style:font-size-asian="10pt" style:font-name-complex="Arial" style:font-size-complex="10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" style:family="paragraph" style:parent-style-name="Normal">
      <style:text-properties fo:font-size="10pt" style:font-size-asian="10pt" style:font-name-complex="Arial" style:font-size-complex="10pt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font-size="10pt" style:font-size-asian="10pt" style:font-name-complex="Arial" style:font-size-complex="10pt"/>
    </style:style>
    <style:style style:name="T69_2" style:family="text">
      <style:text-properties fo:font-size="10pt" style:font-size-asian="10pt" style:font-name-complex="Arial" style:font-size-complex="10pt"/>
    </style:style>
    <style:style style:name="T69_3" style:family="text">
      <style:text-properties fo:font-size="10pt" style:font-size-asian="10pt" style:font-name-complex="Arial" style:font-size-complex="10pt"/>
    </style:style>
    <style:style style:name="T69_4" style:family="text">
      <style:text-properties fo:font-size="10pt" style:font-size-asian="10pt" style:font-name-complex="Arial" style:font-size-complex="10pt"/>
    </style:style>
    <style:style style:name="T69_5" style:family="text">
      <style:text-properties fo:font-size="10pt" style:font-size-asian="10pt" style:font-name-complex="Arial" style:font-size-complex="10pt"/>
    </style:style>
    <style:style style:name="T69_6" style:family="text">
      <style:text-properties fo:font-size="10pt" style:font-size-asian="10pt" style:font-name-complex="Arial" style:font-size-complex="10pt"/>
    </style:style>
    <style:style style:name="T69_7" style:family="text">
      <style:text-properties fo:font-size="10pt" style:font-size-asian="10pt" style:font-name-complex="Arial" style:font-size-complex="10pt"/>
    </style:style>
    <style:style style:name="T69_8" style:family="text">
      <style:text-properties fo:font-size="10pt" style:font-size-asian="10pt" style:font-name-complex="Arial" style:font-size-complex="10pt"/>
    </style:style>
    <style:style style:name="T69_9" style:family="text">
      <style:text-properties fo:font-size="10pt" style:font-size-asian="10pt" style:font-name-complex="Arial" style:font-size-complex="10pt"/>
    </style:style>
    <style:style style:name="T69_10" style:family="text">
      <style:text-properties fo:font-size="10pt" style:font-size-asian="10pt" style:font-name-complex="Arial" style:font-size-complex="10pt"/>
    </style:style>
    <style:style style:name="T69_11" style:family="text">
      <style:text-properties fo:font-size="10pt" style:font-size-asian="10pt" style:font-name-complex="Arial" style:font-size-complex="10pt"/>
    </style:style>
    <style:style style:name="T69_12" style:family="text">
      <style:text-properties fo:font-size="10pt" style:font-size-asian="10pt" style:font-name-complex="Arial" style:font-size-complex="10pt"/>
    </style:style>
    <style:style style:name="T69_13" style:family="text">
      <style:text-properties fo:font-size="10pt" style:font-size-asian="10pt" style:font-name-complex="Arial" style:font-size-complex="10pt"/>
    </style:style>
    <style:style style:name="T69_14" style:family="text">
      <style:text-properties fo:font-size="10pt" style:font-size-asian="10pt" style:font-name-complex="Arial" style:font-size-complex="10pt"/>
    </style:style>
    <style:style style:name="T69_15" style:family="text">
      <style:text-properties fo:font-size="10pt" style:font-size-asian="10pt" style:font-name-complex="Arial" style:font-size-complex="10pt"/>
    </style:style>
    <style:style style:name="T69_16" style:family="text">
      <style:text-properties fo:font-size="10pt" style:font-size-asian="10pt" style:font-name-complex="Arial" style:font-size-complex="10pt"/>
    </style:style>
    <style:style style:name="T69_17" style:family="text">
      <style:text-properties fo:font-size="10pt" style:font-size-asian="10pt" style:font-name-complex="Arial" style:font-size-complex="10pt"/>
    </style:style>
    <style:style style:name="T69_18" style:family="text">
      <style:text-properties fo:font-size="10pt" style:font-size-asian="10pt" style:font-name-complex="Arial" style:font-size-complex="10pt"/>
    </style:style>
    <style:style style:name="T69_19" style:family="text">
      <style:text-properties fo:font-size="10pt" style:font-size-asian="10pt" style:font-name-complex="Arial" style:font-size-complex="10pt"/>
    </style:style>
    <style:style style:name="T69_20" style:family="text">
      <style:text-properties fo:font-size="10pt" style:font-size-asian="10pt" style:font-name-complex="Arial" style:font-size-complex="10pt"/>
    </style:style>
    <style:style style:name="T69_21" style:family="text"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0pt" style:font-size-asian="10pt" style:font-name-complex="Arial" style:font-size-complex="10pt"/>
    </style:style>
    <style:style style:name="T71_2" style:family="text">
      <style:text-properties fo:font-size="10pt" style:font-size-asian="10pt" style:font-name-complex="Arial" style:font-size-complex="10pt"/>
    </style:style>
    <style:style style:name="T71_3" style:family="text">
      <style:text-properties fo:font-size="10pt" style:font-size-asian="10pt" style:font-name-complex="Arial" style:font-size-complex="10pt"/>
    </style:style>
    <style:style style:name="T71_4" style:family="text">
      <style:text-properties fo:font-size="10pt" style:font-size-asian="10pt" style:font-name-complex="Arial" style:font-size-complex="10pt"/>
    </style:style>
    <style:style style:name="T71_5" style:family="text">
      <style:text-properties fo:font-size="10pt" style:font-size-asian="10pt" style:font-name-complex="Arial" style:font-size-complex="10pt"/>
    </style:style>
    <style:style style:name="T71_6" style:family="text">
      <style:text-properties fo:font-size="10pt" style:font-size-asian="10pt" style:font-name-complex="Arial" style:font-size-complex="10pt"/>
    </style:style>
    <style:style style:name="T71_7" style:family="text">
      <style:text-properties fo:font-size="10pt" style:font-size-asian="10pt" style:font-name-complex="Arial" style:font-size-complex="10pt"/>
    </style:style>
    <style:style style:name="T71_8" style:family="text">
      <style:text-properties fo:font-size="10pt" style:font-size-asian="10pt" style:font-name-complex="Arial" style:font-size-complex="10pt"/>
    </style:style>
    <style:style style:name="T71_9" style:family="text">
      <style:text-properties fo:font-size="10pt" style:font-size-asian="10pt" style:font-name-complex="Arial" style:font-size-complex="10pt"/>
    </style:style>
    <style:style style:name="T71_10" style:family="text">
      <style:text-properties fo:font-size="10pt" style:font-size-asian="10pt" style:font-name-complex="Arial" style:font-size-complex="10pt"/>
    </style:style>
    <style:style style:name="T71_11" style:family="text">
      <style:text-properties fo:font-size="10pt" style:font-size-asian="10pt" style:font-name-complex="Arial" style:font-size-complex="10pt"/>
    </style:style>
    <style:style style:name="T71_12" style:family="text">
      <style:text-properties fo:font-size="10pt" style:font-size-asian="10pt" style:font-name-complex="Arial" style:font-size-complex="10pt"/>
    </style:style>
    <style:style style:name="T71_13" style:family="text">
      <style:text-properties fo:font-size="10pt" style:font-size-asian="10pt" style:font-name-complex="Arial" style:font-size-complex="10pt"/>
    </style:style>
    <style:style style:name="T71_14" style:family="text">
      <style:text-properties fo:font-size="10pt" style:font-size-asian="10pt" style:font-name-complex="Arial" style:font-size-complex="10pt"/>
    </style:style>
    <style:style style:name="T71_15" style:family="text">
      <style:text-properties fo:font-size="10pt" style:font-size-asian="10pt" style:font-name-complex="Arial" style:font-size-complex="10pt"/>
    </style:style>
    <style:style style:name="T71_16" style:family="text">
      <style:text-properties fo:font-size="10pt" style:font-size-asian="10pt" style:font-name-complex="Arial" style:font-size-complex="10pt"/>
    </style:style>
    <style:style style:name="T71_17" style:family="text">
      <style:text-properties fo:font-size="10pt" style:font-size-asian="10pt" style:font-name-complex="Arial" style:font-size-complex="10pt"/>
    </style:style>
    <style:style style:name="T71_18" style:family="text">
      <style:text-properties fo:font-size="10pt" style:font-size-asian="10pt" style:font-name-complex="Arial" style:font-size-complex="10pt"/>
    </style:style>
    <style:style style:name="T71_19" style:family="text">
      <style:text-properties fo:font-size="10pt" style:font-size-asian="10pt" style:font-name-complex="Arial" style:font-size-complex="10pt"/>
    </style:style>
    <style:style style:name="T71_20" style:family="text">
      <style:text-properties fo:font-size="10pt" style:font-size-asian="10pt" style:font-name-complex="Arial" style:font-size-complex="10pt"/>
    </style:style>
    <style:style style:name="T71_21" style:family="text">
      <style:text-properties fo:font-size="10pt" style:font-size-asian="10pt" style:font-name-complex="Arial" style:font-size-complex="10pt"/>
    </style:style>
    <style:style style:name="T71_22" style:family="text">
      <style:text-properties fo:font-size="10pt" style:font-size-asian="10pt" style:font-name-complex="Arial" style:font-size-complex="10pt"/>
    </style:style>
    <style:style style:name="T71_23" style:family="text">
      <style:text-properties fo:font-size="10pt" style:font-size-asian="10pt" style:font-name-complex="Arial" style:font-size-complex="10pt"/>
    </style:style>
    <style:style style:name="T71_24" style:family="text">
      <style:text-properties fo:font-size="10pt" style:font-size-asian="10pt" style:font-name-complex="Arial" style:font-size-complex="10pt"/>
    </style:style>
    <style:style style:name="T71_25" style:family="text">
      <style:text-properties fo:font-size="10pt" style:font-size-asian="10pt" style:font-name-complex="Arial" style:font-size-complex="10pt"/>
    </style:style>
    <style:style style:name="T71_26" style:family="text">
      <style:text-properties fo:font-size="10pt" style:font-size-asian="10pt" style:font-name-complex="Arial" style:font-size-complex="10pt"/>
    </style:style>
    <style:style style:name="T71_27" style:family="text">
      <style:text-properties fo:font-size="10pt" style:font-size-asian="10pt" style:font-name-complex="Arial" style:font-size-complex="10pt"/>
    </style:style>
    <style:style style:name="T71_28" style:family="text">
      <style:text-properties fo:font-size="10pt" style:font-size-asian="10pt" style:font-name-complex="Arial" style:font-size-complex="10pt"/>
    </style:style>
    <style:style style:name="T71_29" style:family="text">
      <style:text-properties fo:font-size="10pt" style:font-size-asian="10pt" style:font-name-complex="Arial" style:font-size-complex="10pt"/>
    </style:style>
    <style:style style:name="T71_30" style:family="text">
      <style:text-properties fo:font-size="10pt" style:font-size-asian="10pt" style:font-name-complex="Arial" style:font-size-complex="10pt"/>
    </style:style>
    <style:style style:name="T71_31" style:family="text">
      <style:text-properties fo:font-size="10pt" style:font-size-asian="10pt" style:font-name-complex="Arial" style:font-size-complex="10pt"/>
    </style:style>
    <style:style style:name="T71_32" style:family="text">
      <style:text-properties fo:font-size="10pt" style:font-size-asian="10pt" style:font-name-complex="Arial" style:font-size-complex="10pt"/>
    </style:style>
    <style:style style:name="T71_33" style:family="text">
      <style:text-properties fo:font-size="10pt" style:font-size-asian="10pt" style:font-name-complex="Arial" style:font-size-complex="10pt"/>
    </style:style>
    <style:style style:name="T71_34" style:family="text">
      <style:text-properties fo:font-size="10pt" style:font-size-asian="10pt" style:font-name-complex="Arial" style:font-size-complex="10pt"/>
    </style:style>
    <style:style style:name="T71_35" style:family="text">
      <style:text-properties fo:font-size="10pt" style:font-size-asian="10pt" style:font-name-complex="Arial" style:font-size-complex="10pt"/>
    </style:style>
    <style:style style:name="T71_36" style:family="text">
      <style:text-properties fo:font-size="10pt" style:font-size-asian="10pt" style:font-name-complex="Arial" style:font-size-complex="10pt"/>
    </style:style>
    <style:style style:name="T71_37" style:family="text">
      <style:text-properties fo:font-size="10pt" style:font-size-asian="10pt" style:font-name-complex="Arial" style:font-size-complex="10pt"/>
    </style:style>
    <style:style style:name="T71_38" style:family="text">
      <style:text-properties fo:font-size="10pt" style:font-size-asian="10pt" style:font-name-complex="Arial" style:font-size-complex="10pt"/>
    </style:style>
    <style:style style:name="T71_39" style:family="text">
      <style:text-properties fo:font-size="10pt" style:font-size-asian="10pt" style:font-name-complex="Arial" style:font-size-complex="10pt"/>
    </style:style>
    <style:style style:name="T71_40" style:family="text">
      <style:text-properties fo:font-size="10pt" style:font-size-asian="10pt" style:font-name-complex="Arial" style:font-size-complex="10pt"/>
    </style:style>
    <style:style style:name="P7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0pt" style:font-size-asian="10pt" style:font-name-complex="Arial" style:font-size-complex="10pt"/>
    </style:style>
    <style:style style:name="T73_2" style:family="text">
      <style:text-properties fo:font-size="10pt" style:font-size-asian="10pt" style:font-name-complex="Arial" style:font-size-complex="10pt"/>
    </style:style>
    <style:style style:name="T73_3" style:family="text">
      <style:text-properties fo:font-size="10pt" style:font-size-asian="10pt" style:font-name-complex="Arial" style:font-size-complex="10pt"/>
    </style:style>
    <style:style style:name="T73_4" style:family="text">
      <style:text-properties fo:font-size="10pt" style:font-size-asian="10pt" style:font-name-complex="Arial" style:font-size-complex="10pt"/>
    </style:style>
    <style:style style:name="T73_5" style:family="text">
      <style:text-properties fo:font-size="10pt" style:font-size-asian="10pt" style:font-name-complex="Arial" style:font-size-complex="10pt"/>
    </style:style>
    <style:style style:name="T73_6" style:family="text">
      <style:text-properties fo:font-size="10pt" style:font-size-asian="10pt" style:font-name-complex="Arial" style:font-size-complex="10pt"/>
    </style:style>
    <style:style style:name="T73_7" style:family="text">
      <style:text-properties fo:font-size="10pt" style:font-size-asian="10pt" style:font-name-complex="Arial" style:font-size-complex="10pt"/>
    </style:style>
    <style:style style:name="T73_8" style:family="text">
      <style:text-properties fo:font-size="10pt" style:font-size-asian="10pt" style:font-name-complex="Arial" style:font-size-complex="10pt"/>
    </style:style>
    <style:style style:name="T73_9" style:family="text">
      <style:text-properties fo:font-size="10pt" style:font-size-asian="10pt" style:font-name-complex="Arial" style:font-size-complex="10pt"/>
    </style:style>
    <style:style style:name="T73_10" style:family="text">
      <style:text-properties fo:font-size="10pt" style:font-size-asian="10pt" style:font-name-complex="Arial" style:font-size-complex="10pt"/>
    </style:style>
    <style:style style:name="T73_11" style:family="text">
      <style:text-properties fo:font-size="10pt" style:font-size-asian="10pt" style:font-name-complex="Arial" style:font-size-complex="10pt"/>
    </style:style>
    <style:style style:name="T73_12" style:family="text">
      <style:text-properties fo:font-size="10pt" style:font-size-asian="10pt" style:font-name-complex="Arial" style:font-size-complex="10pt"/>
    </style:style>
    <style:style style:name="T73_13" style:family="text">
      <style:text-properties fo:font-size="10pt" style:font-size-asian="10pt" style:font-name-complex="Arial" style:font-size-complex="10pt"/>
    </style:style>
    <style:style style:name="T73_14" style:family="text">
      <style:text-properties fo:font-size="10pt" style:font-size-asian="10pt" style:font-name-complex="Arial" style:font-size-complex="10pt"/>
    </style:style>
    <style:style style:name="T73_15" style:family="text">
      <style:text-properties fo:font-size="10pt" style:font-size-asian="10pt" style:font-name-complex="Arial" style:font-size-complex="10pt"/>
    </style:style>
    <style:style style:name="T73_16" style:family="text">
      <style:text-properties fo:font-size="10pt" style:font-size-asian="10pt" style:font-name-complex="Arial" style:font-size-complex="10pt"/>
    </style:style>
    <style:style style:name="T73_17" style:family="text">
      <style:text-properties fo:font-size="10pt" style:font-size-asian="10pt" style:font-name-complex="Arial" style:font-size-complex="10pt"/>
    </style:style>
    <style:style style:name="T73_18" style:family="text">
      <style:text-properties fo:font-size="10pt" style:font-size-asian="10pt" style:font-name-complex="Arial" style:font-size-complex="10pt"/>
    </style:style>
    <style:style style:name="T73_19" style:family="text">
      <style:text-properties fo:font-size="10pt" style:font-size-asian="10pt" style:font-name-complex="Arial" style:font-size-complex="10pt"/>
    </style:style>
    <style:style style:name="T73_20" style:family="text">
      <style:text-properties fo:font-size="10pt" style:font-size-asian="10pt" style:font-name-complex="Arial" style:font-size-complex="10pt"/>
    </style:style>
    <style:style style:name="T73_21" style:family="text">
      <style:text-properties fo:font-size="10pt" style:font-size-asian="10pt" style:font-name-complex="Arial" style:font-size-complex="10pt"/>
    </style:style>
    <style:style style:name="T73_22" style:family="text">
      <style:text-properties fo:font-size="10pt" style:font-size-asian="10pt" style:font-name-complex="Arial" style:font-size-complex="10pt"/>
    </style:style>
    <style:style style:name="T73_23" style:family="text">
      <style:text-properties fo:font-size="10pt" style:font-size-asian="10pt" style:font-name-complex="Arial" style:font-size-complex="10pt"/>
    </style:style>
    <style:style style:name="T73_24" style:family="text">
      <style:text-properties fo:font-size="10pt" style:font-size-asian="10pt" style:font-name-complex="Arial" style:font-size-complex="10pt"/>
    </style:style>
    <style:style style:name="T73_25" style:family="text">
      <style:text-properties fo:font-size="10pt" style:font-size-asian="10pt" style:font-name-complex="Arial" style:font-size-complex="10pt"/>
    </style:style>
    <style:style style:name="T73_26" style:family="text">
      <style:text-properties fo:font-size="10pt" style:font-size-asian="10pt" style:font-name-complex="Arial" style:font-size-complex="10pt"/>
    </style:style>
    <style:style style:name="T73_27" style:family="text">
      <style:text-properties fo:font-size="10pt" style:font-size-asian="10pt" style:font-name-complex="Arial" style:font-size-complex="10pt"/>
    </style:style>
    <style:style style:name="T73_28" style:family="text">
      <style:text-properties fo:font-size="10pt" style:font-size-asian="10pt" style:font-name-complex="Arial" style:font-size-complex="10pt"/>
    </style:style>
    <style:style style:name="T73_29" style:family="text">
      <style:text-properties fo:font-size="10pt" style:font-size-asian="10pt" style:font-name-complex="Arial" style:font-size-complex="10pt"/>
    </style:style>
    <style:style style:name="T73_30" style:family="text">
      <style:text-properties fo:font-size="10pt" style:font-size-asian="10pt" style:font-name-complex="Arial" style:font-size-complex="10pt"/>
    </style:style>
    <style:style style:name="T73_31" style:family="text">
      <style:text-properties fo:font-size="10pt" style:font-size-asian="10pt" style:font-name-complex="Arial" style:font-size-complex="10pt"/>
    </style:style>
    <style:style style:name="T73_32" style:family="text">
      <style:text-properties fo:font-size="10pt" style:font-size-asian="10pt" style:font-name-complex="Arial" style:font-size-complex="10pt"/>
    </style:style>
    <style:style style:name="T73_33" style:family="text">
      <style:text-properties fo:font-size="10pt" style:font-size-asian="10pt" style:font-name-complex="Arial" style:font-size-complex="10pt"/>
    </style:style>
    <style:style style:name="T73_34" style:family="text">
      <style:text-properties fo:font-size="10pt" style:font-size-asian="10pt" style:font-name-complex="Arial" style:font-size-complex="10pt"/>
    </style:style>
    <style:style style:name="T73_35" style:family="text">
      <style:text-properties fo:font-size="10pt" style:font-size-asian="10pt" style:font-name-complex="Arial" style:font-size-complex="10pt"/>
    </style:style>
    <style:style style:name="T73_36" style:family="text">
      <style:text-properties fo:font-size="10pt" style:font-size-asian="10pt" style:font-name-complex="Arial" style:font-size-complex="10pt"/>
    </style:style>
    <style:style style:name="T73_37" style:family="text">
      <style:text-properties fo:font-size="10pt" style:font-size-asian="10pt" style:font-name-complex="Arial" style:font-size-complex="10pt"/>
    </style:style>
    <style:style style:name="T73_38" style:family="text">
      <style:text-properties fo:font-size="10pt" style:font-size-asian="10pt" style:font-name-complex="Arial" style:font-size-complex="10pt"/>
    </style:style>
    <style:style style:name="T73_39" style:family="text"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break-before="page" fo:line-height="108%" fo:margin-bottom="0.282cm"/>
    </style:style>
    <style:style style:name="P75" style:family="paragraph" style:parent-style-name="Normal">
      <style:paragraph-properties fo:text-align="justify" fo:margin-bottom="0.141cm"/>
    </style:style>
    <style:style style:name="T7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6" style:family="paragraph" style:parent-style-name="Normal">
      <style:text-properties fo:font-size="10pt" style:font-size-asian="10pt" style:font-name-complex="Arial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77" style:family="paragraph" style:parent-style-name="Normal">
      <style:text-properties fo:font-size="10pt" style:font-size-asian="10pt" style:font-name-complex="Arial" style:font-size-complex="10pt"/>
    </style:style>
    <style:style style:name="P78" style:family="paragraph" style:parent-style-name="Normal">
      <style:paragraph-properties fo:margin-bottom="0.141cm"/>
    </style:style>
    <style:style style:name="T7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_2" style:family="text">
      <style:text-properties fo:font-size="10pt" style:font-size-asian="10pt" style:font-name-complex="Arial" style:font-size-complex="10pt" fo:font-weight="bold" style:font-weight-asian="bold"/>
    </style:style>
    <style:style style:name="T78_3" style:family="text">
      <style:text-properties fo:font-size="10pt" style:font-size-asian="10pt" style:font-name-complex="Arial" style:font-size-complex="10pt" style:font-weight-complex="bold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fo:font-size="10pt" style:font-size-asian="10pt" style:font-name-complex="Arial" style:font-size-complex="10pt" style:font-weight-complex="bold"/>
    </style:style>
    <style:style style:name="T79_2" style:family="text">
      <style:text-properties fo:font-size="10pt" style:font-size-asian="10pt" style:font-name-complex="Arial" style:font-size-complex="10pt"/>
    </style:style>
    <style:style style:name="T79_3" style:family="text">
      <style:text-properties fo:font-size="10pt" style:font-size-asian="10pt" style:font-name-complex="Arial" style:font-size-complex="10pt" style:font-weight-complex="bold"/>
    </style:style>
    <style:style style:name="T79_4" style:family="text">
      <style:text-properties fo:font-size="10pt" style:font-size-asian="10pt" style:font-name-complex="Arial" style:font-size-complex="10pt" style:font-weight-complex="bold"/>
    </style:style>
    <style:style style:name="T79_5" style:family="text">
      <style:text-properties fo:font-size="10pt" style:font-size-asian="10pt" style:font-name-complex="Arial" style:font-size-complex="10pt" style:font-weight-complex="bold"/>
    </style:style>
    <style:style style:name="T79_6" style:family="text">
      <style:text-properties fo:font-size="10pt" style:font-size-asian="10pt" style:font-name-complex="Arial" style:font-size-complex="10pt" style:font-weight-complex="bold"/>
    </style:style>
    <style:style style:name="T79_7" style:family="text">
      <style:text-properties fo:font-size="10pt" style:font-size-asian="10pt" style:font-name-complex="Arial" style:font-size-complex="10pt" style:font-weight-complex="bold"/>
    </style:style>
    <style:style style:name="T79_8" style:family="text">
      <style:text-properties fo:font-size="10pt" style:font-size-asian="10pt" style:font-name-complex="Arial" style:font-size-complex="10pt" style:font-weight-complex="bold"/>
    </style:style>
    <style:style style:name="T79_9" style:family="text">
      <style:text-properties fo:font-size="10pt" style:font-size-asian="10pt" style:font-name-complex="Arial" style:font-size-complex="10pt" style:font-weight-complex="bold"/>
    </style:style>
    <style:style style:name="T79_10" style:family="text">
      <style:text-properties fo:font-size="10pt" style:font-size-asian="10pt" style:font-name-complex="Arial" style:font-size-complex="10pt" style:font-weight-complex="bold"/>
    </style:style>
    <style:style style:name="T79_11" style:family="text">
      <style:text-properties fo:font-size="10pt" style:font-size-asian="10pt" style:font-name-complex="Arial" style:font-size-complex="10pt" style:font-weight-complex="bold"/>
    </style:style>
    <style:style style:name="T79_12" style:family="text">
      <style:text-properties fo:font-size="10pt" style:font-size-asian="10pt" style:font-name-complex="Arial" style:font-size-complex="10pt"/>
    </style:style>
    <style:style style:name="T79_13" style:family="text">
      <style:text-properties fo:font-size="10pt" style:font-size-asian="10pt" style:font-name-complex="Arial" style:font-size-complex="10pt" style:font-weight-complex="bold"/>
    </style:style>
    <style:style style:name="T79_14" style:family="text">
      <style:text-properties fo:font-size="10pt" style:font-size-asian="10pt" style:font-name-complex="Arial" style:font-size-complex="10pt" style:font-weight-complex="bold"/>
    </style:style>
    <style:style style:name="T79_15" style:family="text">
      <style:text-properties fo:font-size="10pt" style:font-size-asian="10pt" style:font-name-complex="Arial" style:font-size-complex="10pt" style:font-weight-complex="bold"/>
    </style:style>
    <style:style style:name="T79_16" style:family="text">
      <style:text-properties fo:font-size="10pt" style:font-size-asian="10pt" style:font-name-complex="Arial" style:font-size-complex="10pt" style:font-weight-complex="bold"/>
    </style:style>
    <style:style style:name="T79_17" style:family="text">
      <style:text-properties fo:font-size="10pt" style:font-size-asian="10pt" style:font-name-complex="Arial" style:font-size-complex="10pt" style:font-weight-complex="bold"/>
    </style:style>
    <style:style style:name="T79_18" style:family="text">
      <style:text-properties fo:font-size="10pt" style:font-size-asian="10pt" style:font-name-complex="Arial" style:font-size-complex="10pt" style:font-weight-complex="bold"/>
    </style:style>
    <style:style style:name="T79_19" style:family="text">
      <style:text-properties fo:font-size="10pt" style:font-size-asian="10pt" style:font-name-complex="Arial" style:font-size-complex="10pt" style:font-weight-complex="bold"/>
    </style:style>
    <style:style style:name="T79_20" style:family="text">
      <style:text-properties fo:font-size="10pt" style:font-size-asian="10pt" style:font-name-complex="Arial" style:font-size-complex="10pt" style:font-weight-complex="bold"/>
    </style:style>
    <style:style style:name="T79_21" style:family="text">
      <style:text-properties fo:font-size="10pt" style:font-size-asian="10pt" style:font-name-complex="Arial" style:font-size-complex="10pt" style:font-weight-complex="bold"/>
    </style:style>
    <style:style style:name="T79_22" style:family="text">
      <style:text-properties fo:font-size="10pt" style:font-size-asian="10pt" style:font-name-complex="Arial" style:font-size-complex="10pt" style:font-weight-complex="bold"/>
    </style:style>
    <style:style style:name="T79_23" style:family="text">
      <style:text-properties fo:font-size="10pt" style:font-size-asian="10pt" style:font-name-complex="Arial" style:font-size-complex="10pt" style:font-weight-complex="bold"/>
    </style:style>
    <style:style style:name="T79_24" style:family="text">
      <style:text-properties fo:font-size="10pt" style:font-size-asian="10pt" style:font-name-complex="Arial" style:font-size-complex="10pt" style:font-weight-complex="bold"/>
    </style:style>
    <style:style style:name="T79_25" style:family="text">
      <style:text-properties fo:font-size="10pt" style:font-size-asian="10pt" style:font-name-complex="Arial" style:font-size-complex="10pt"/>
    </style:style>
    <style:style style:name="P8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font-size="10pt" style:font-size-asian="10pt" style:font-name-complex="Arial" style:font-size-complex="10pt" style:font-weight-complex="bold"/>
    </style:style>
    <style:style style:name="T81_2" style:family="text">
      <style:text-properties fo:font-size="10pt" style:font-size-asian="10pt" style:font-name-complex="Arial" style:font-size-complex="10pt" style:font-weight-complex="bold"/>
    </style:style>
    <style:style style:name="T81_3" style:family="text">
      <style:text-properties fo:font-size="10pt" style:font-size-asian="10pt" style:font-name-complex="Arial" style:font-size-complex="10pt" style:font-weight-complex="bold"/>
    </style:style>
    <style:style style:name="T81_4" style:family="text">
      <style:text-properties fo:font-size="10pt" style:font-size-asian="10pt" style:font-name-complex="Arial" style:font-size-complex="10pt" style:font-weight-complex="bold"/>
    </style:style>
    <style:style style:name="T81_5" style:family="text">
      <style:text-properties fo:font-size="10pt" style:font-size-asian="10pt" style:font-name-complex="Arial" style:font-size-complex="10pt" style:font-weight-complex="bold"/>
    </style:style>
    <style:style style:name="T81_6" style:family="text">
      <style:text-properties fo:font-size="10pt" style:font-size-asian="10pt" style:font-name-complex="Arial" style:font-size-complex="10pt" style:font-weight-complex="bold"/>
    </style:style>
    <style:style style:name="T81_7" style:family="text">
      <style:text-properties fo:font-size="10pt" style:font-size-asian="10pt" style:font-name-complex="Arial" style:font-size-complex="10pt" style:font-weight-complex="bold"/>
    </style:style>
    <style:style style:name="T81_8" style:family="text">
      <style:text-properties fo:font-size="10pt" style:font-size-asian="10pt" style:font-name-complex="Arial" style:font-size-complex="10pt" style:font-weight-complex="bold"/>
    </style:style>
    <style:style style:name="T81_9" style:family="text">
      <style:text-properties fo:font-size="10pt" style:font-size-asian="10pt" style:font-name-complex="Arial" style:font-size-complex="10pt" style:font-weight-complex="bold"/>
    </style:style>
    <style:style style:name="T81_10" style:family="text">
      <style:text-properties fo:font-size="10pt" style:font-size-asian="10pt" style:font-name-complex="Arial" style:font-size-complex="10pt" style:font-weight-complex="bold"/>
    </style:style>
    <style:style style:name="T81_11" style:family="text">
      <style:text-properties fo:font-size="10pt" style:font-size-asian="10pt" style:font-name-complex="Arial" style:font-size-complex="10pt" style:font-weight-complex="bold"/>
    </style:style>
    <style:style style:name="T81_12" style:family="text">
      <style:text-properties fo:font-size="10pt" style:font-size-asian="10pt" style:font-name-complex="Arial" style:font-size-complex="10pt" style:font-weight-complex="bold"/>
    </style:style>
    <style:style style:name="T81_13" style:family="text">
      <style:text-properties fo:font-size="10pt" style:font-size-asian="10pt" style:font-name-complex="Arial" style:font-size-complex="10pt" style:font-weight-complex="bold"/>
    </style:style>
    <style:style style:name="T81_14" style:family="text">
      <style:text-properties fo:font-size="10pt" style:font-size-asian="10pt" style:font-name-complex="Arial" style:font-size-complex="10pt" style:font-weight-complex="bold"/>
    </style:style>
    <style:style style:name="T81_15" style:family="text">
      <style:text-properties fo:font-size="10pt" style:font-size-asian="10pt" style:font-name-complex="Arial" style:font-size-complex="10pt" style:font-weight-complex="bold"/>
    </style:style>
    <style:style style:name="T81_16" style:family="text">
      <style:text-properties fo:font-size="10pt" style:font-size-asian="10pt" style:font-name-complex="Arial" style:font-size-complex="10pt" style:font-weight-complex="bold"/>
    </style:style>
    <style:style style:name="T81_17" style:family="text">
      <style:text-properties fo:font-size="10pt" style:font-size-asian="10pt" style:font-name-complex="Arial" style:font-size-complex="10pt" style:font-weight-complex="bold"/>
    </style:style>
    <style:style style:name="T81_18" style:family="text">
      <style:text-properties fo:font-size="10pt" style:font-size-asian="10pt" style:font-name-complex="Arial" style:font-size-complex="10pt" style:font-weight-complex="bold"/>
    </style:style>
    <style:style style:name="T81_19" style:family="text">
      <style:text-properties fo:font-size="10pt" style:font-size-asian="10pt" style:font-name-complex="Arial" style:font-size-complex="10pt" style:font-weight-complex="bold"/>
    </style:style>
    <style:style style:name="T81_20" style:family="text">
      <style:text-properties fo:font-size="10pt" style:font-size-asian="10pt" style:font-name-complex="Arial" style:font-size-complex="10pt" style:font-weight-complex="bold"/>
    </style:style>
    <style:style style:name="T81_21" style:family="text">
      <style:text-properties fo:font-size="10pt" style:font-size-asian="10pt" style:font-name-complex="Arial" style:font-size-complex="10pt" style:font-weight-complex="bold"/>
    </style:style>
    <style:style style:name="T81_22" style:family="text">
      <style:text-properties fo:font-size="10pt" style:font-size-asian="10pt" style:font-name-complex="Arial" style:font-size-complex="10pt" style:font-weight-complex="bold"/>
    </style:style>
    <style:style style:name="T81_23" style:family="text">
      <style:text-properties fo:font-size="10pt" style:font-size-asian="10pt" style:font-name-complex="Arial" style:font-size-complex="10pt" style:font-weight-complex="bold"/>
    </style:style>
    <style:style style:name="T81_24" style:family="text">
      <style:text-properties fo:font-size="10pt" style:font-size-asian="10pt" style:font-name-complex="Arial" style:font-size-complex="10pt" style:font-weight-complex="bold"/>
    </style:style>
    <style:style style:name="T81_25" style:family="text">
      <style:text-properties fo:font-size="10pt" style:font-size-asian="10pt" style:font-name-complex="Arial" style:font-size-complex="10pt" style:font-weight-complex="bold"/>
    </style:style>
    <style:style style:name="T81_26" style:family="text">
      <style:text-properties fo:font-size="10pt" style:font-size-asian="10pt" style:font-name-complex="Arial" style:font-size-complex="10pt" style:font-weight-complex="bold"/>
    </style:style>
    <style:style style:name="T81_27" style:family="text">
      <style:text-properties fo:font-size="10pt" style:font-size-asian="10pt" style:font-name-complex="Arial" style:font-size-complex="10pt" style:font-weight-complex="bold"/>
    </style:style>
    <style:style style:name="T81_28" style:family="text">
      <style:text-properties fo:font-size="10pt" style:font-size-asian="10pt" style:font-name-complex="Arial" style:font-size-complex="10pt" style:font-weight-complex="bold"/>
    </style:style>
    <style:style style:name="T81_29" style:family="text">
      <style:text-properties fo:font-size="10pt" style:font-size-asian="10pt" style:font-name-complex="Arial" style:font-size-complex="10pt" style:font-weight-complex="bold"/>
    </style:style>
    <style:style style:name="T81_30" style:family="text">
      <style:text-properties fo:font-size="10pt" style:font-size-asian="10pt" style:font-name-complex="Arial" style:font-size-complex="10pt" style:font-weight-complex="bold"/>
    </style:style>
    <style:style style:name="T81_31" style:family="text">
      <style:text-properties fo:font-size="10pt" style:font-size-asian="10pt" style:font-name-complex="Arial" style:font-size-complex="10pt" style:font-weight-complex="bold"/>
    </style:style>
    <style:style style:name="T81_32" style:family="text">
      <style:text-properties fo:font-size="10pt" style:font-size-asian="10pt" style:font-name-complex="Arial" style:font-size-complex="10pt" style:font-weight-complex="bold"/>
    </style:style>
    <style:style style:name="T81_33" style:family="text">
      <style:text-properties fo:font-size="10pt" style:font-size-asian="10pt" style:font-name-complex="Arial" style:font-size-complex="10pt" style:font-weight-complex="bold"/>
    </style:style>
    <style:style style:name="T81_34" style:family="text">
      <style:text-properties fo:font-size="10pt" style:font-size-asian="10pt" style:font-name-complex="Arial" style:font-size-complex="10pt" style:font-weight-complex="bold"/>
    </style:style>
    <style:style style:name="T81_35" style:family="text">
      <style:text-properties fo:font-size="10pt" style:font-size-asian="10pt" style:font-name-complex="Arial" style:font-size-complex="10pt" style:font-weight-complex="bold"/>
    </style:style>
    <style:style style:name="T81_36" style:family="text">
      <style:text-properties fo:font-size="10pt" style:font-size-asian="10pt" style:font-name-complex="Arial" style:font-size-complex="10pt" style:font-weight-complex="bold"/>
    </style:style>
    <style:style style:name="T81_37" style:family="text">
      <style:text-properties fo:font-size="10pt" style:font-size-asian="10pt" style:font-name-complex="Arial" style:font-size-complex="10pt" style:font-weight-complex="bold"/>
    </style:style>
    <style:style style:name="T81_38" style:family="text">
      <style:text-properties fo:font-size="10pt" style:font-size-asian="10pt" style:font-name-complex="Arial" style:font-size-complex="10pt" style:font-weight-complex="bold"/>
    </style:style>
    <style:style style:name="T81_39" style:family="text">
      <style:text-properties fo:font-size="10pt" style:font-size-asian="10pt" style:font-name-complex="Arial" style:font-size-complex="10pt" style:font-weight-complex="bold"/>
    </style:style>
    <style:style style:name="T81_40" style:family="text">
      <style:text-properties fo:font-size="10pt" style:font-size-asian="10pt" style:font-name-complex="Arial" style:font-size-complex="10pt" style:font-weight-complex="bold"/>
    </style:style>
    <style:style style:name="T81_41" style:family="text">
      <style:text-properties fo:font-size="10pt" style:font-size-asian="10pt" style:font-name-complex="Arial" style:font-size-complex="10pt" style:font-weight-complex="bold"/>
    </style:style>
    <style:style style:name="T81_42" style:family="text">
      <style:text-properties fo:font-size="10pt" style:font-size-asian="10pt" style:font-name-complex="Arial" style:font-size-complex="10pt" style:font-weight-complex="bold"/>
    </style:style>
    <style:style style:name="T81_43" style:family="text">
      <style:text-properties fo:font-size="10pt" style:font-size-asian="10pt" style:font-name-complex="Arial" style:font-size-complex="10pt" style:font-weight-complex="bold"/>
    </style:style>
    <style:style style:name="T81_44" style:family="text">
      <style:text-properties fo:font-size="10pt" style:font-size-asian="10pt" style:font-name-complex="Arial" style:font-size-complex="10pt" style:font-weight-complex="bold"/>
    </style:style>
    <style:style style:name="T81_45" style:family="text">
      <style:text-properties fo:font-size="10pt" style:font-size-asian="10pt" style:font-name-complex="Arial" style:font-size-complex="10pt" style:font-weight-complex="bold"/>
    </style:style>
    <style:style style:name="T81_46" style:family="text">
      <style:text-properties fo:font-size="10pt" style:font-size-asian="10pt" style:font-name-complex="Arial" style:font-size-complex="10pt"/>
    </style:style>
    <style:style style:name="T81_47" style:family="text">
      <style:text-properties fo:font-size="10pt" style:font-size-asian="10pt" style:font-name-complex="Arial" style:font-size-complex="10pt"/>
    </style:style>
    <style:style style:name="T81_48" style:family="text">
      <style:text-properties fo:font-size="10pt" style:font-size-asian="10pt" style:font-name-complex="Arial" style:font-size-complex="10pt" style:font-weight-complex="bold"/>
    </style:style>
    <style:style style:name="P8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83" style:family="paragraph" style:parent-style-name="Normal">
      <style:paragraph-properties fo:margin-bottom="0.141cm"/>
    </style:style>
    <style:style style:name="T83_1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T83_2" style:family="text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1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2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4_3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85" style:family="paragraph" style:parent-style-name="Normal">
      <style:paragraph-properties fo:text-align="justify"/>
      <style:text-properties fo:font-size="10pt" style:font-size-asian="10pt" style:font-name-complex="Arial" style:font-size-complex="11pt" fo:language="en" fo:language-asian="en" fo:country-asian="GB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1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2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39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0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6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7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86_48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P8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88" style:family="paragraph" style:parent-style-name="Normal">
      <style:paragraph-properties fo:break-before="page" fo:line-height="108%" fo:margin-bottom="0.282cm"/>
    </style:style>
    <style:style style:name="P8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90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90_1" style:family="text">
      <style:text-properties fo:font-style="normal" style:font-style-asian="normal"/>
    </style:style>
    <style:style style:name="T90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91" style:family="paragraph" style:parent-style-name="Normal">
      <style:text-properties fo:font-size="11pt" style:font-size-asian="11pt" style:font-size-complex="11pt"/>
    </style:style>
    <style:style style:name="Table4" style:family="table">
      <style:table-properties table:align="left" style:width="16.503cm" fo:margin-left="-0.259cm"/>
    </style:style>
    <style:style style:name="Column11" style:family="table-column">
      <style:table-column-properties style:column-width="3.013cm"/>
    </style:style>
    <style:style style:name="Column12" style:family="table-column">
      <style:table-column-properties style:column-width="1.087cm"/>
    </style:style>
    <style:style style:name="Column13" style:family="table-column">
      <style:table-column-properties style:column-width="1.653cm"/>
    </style:style>
    <style:style style:name="Column14" style:family="table-column">
      <style:table-column-properties style:column-width="5.791cm"/>
    </style:style>
    <style:style style:name="Column15" style:family="table-column">
      <style:table-column-properties style:column-width="4.96cm"/>
    </style:style>
    <style:style style:name="Row9" style:family="table-row">
      <style:table-row-properties style:min-row-height="0.573cm"/>
    </style:style>
    <style:style style:name="Cell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style:font-style-complex="italic"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0.609cm"/>
    </style:style>
    <style:style style:name="Cell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100%" fo:margin-bottom="0cm"/>
    </style:style>
    <style:style style:name="T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100%" fo:margin-bottom="0cm"/>
    </style:style>
    <style:style style:name="T1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P102" style:family="paragraph" style:parent-style-name="Normal">
      <style:text-properties fo:font-size="10pt" style:font-size-asian="10pt" style:font-size-complex="10pt" fo:font-weight="bold" style:font-weight-asian="bold"/>
    </style:style>
    <style:style style:name="Table5" style:family="table">
      <style:table-properties table:align="left" style:width="16.494cm" fo:margin-left="0cm"/>
    </style:style>
    <style:style style:name="Column16" style:family="table-column">
      <style:table-column-properties style:column-width="7.243cm"/>
    </style:style>
    <style:style style:name="Column17" style:family="table-column">
      <style:table-column-properties style:column-width="2.937cm"/>
    </style:style>
    <style:style style:name="Column18" style:family="table-column">
      <style:table-column-properties style:column-width="6.315cm"/>
    </style:style>
    <style:style style:name="Row12" style:family="table-row">
      <style:table-row-properties style:min-row-height="0.723cm"/>
    </style:style>
    <style:style style:name="Cell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100%" fo:margin-bottom="0cm"/>
    </style:style>
    <style:style style:name="T1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100%" fo:margin-bottom="0cm"/>
    </style:style>
    <style:style style:name="T1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8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4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0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justify" fo:line-height="100%" fo:margin-bottom="0cm"/>
    </style:style>
    <style:style style:name="T1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1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5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2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4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4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Row16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T11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0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17_19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18" style:family="paragraph" style:parent-style-name="Normal">
      <style:paragraph-properties fo:text-align="justify" fo:margin-bottom="0.212cm"/>
    </style:style>
    <style:style style:name="T11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19" style:family="paragraph" style:parent-style-name="Normal">
      <style:paragraph-properties fo:text-align="justify" fo:margin-bottom="0.282cm"/>
    </style:style>
    <style:style style:name="T119_1" style:family="text">
      <style:text-properties fo:font-size="10pt" style:font-size-asian="10pt" style:font-name-complex="Arial" style:font-size-complex="10pt"/>
    </style:style>
    <style:style style:name="T119_2" style:family="text">
      <style:text-properties fo:font-size="10pt" style:font-size-asian="10pt" style:font-name-complex="Arial" style:font-size-complex="10pt"/>
    </style:style>
    <style:style style:name="T119_3" style:family="text">
      <style:text-properties fo:font-size="10pt" style:font-size-asian="10pt" style:font-name-complex="Arial" style:font-size-complex="10pt"/>
    </style:style>
    <style:style style:name="T119_4" style:family="text">
      <style:text-properties fo:font-size="10pt" style:font-size-asian="10pt" style:font-name-complex="Arial" style:font-size-complex="10pt"/>
    </style:style>
    <style:style style:name="T119_5" style:family="text">
      <style:text-properties fo:font-size="10pt" style:font-size-asian="10pt" style:font-name-complex="Arial" style:font-size-complex="10pt"/>
    </style:style>
    <style:style style:name="T119_6" style:family="text">
      <style:text-properties fo:font-size="10pt" style:font-size-asian="10pt" style:font-name-complex="Arial" style:font-size-complex="10pt"/>
    </style:style>
    <style:style style:name="T119_7" style:family="text">
      <style:text-properties fo:font-size="10pt" style:font-size-asian="10pt" style:font-name-complex="Arial" style:font-size-complex="10pt"/>
    </style:style>
    <style:style style:name="T119_8" style:family="text">
      <style:text-properties fo:font-size="10pt" style:font-size-asian="10pt" style:font-name-complex="Arial" style:font-size-complex="10pt"/>
    </style:style>
    <style:style style:name="T119_9" style:family="text">
      <style:text-properties fo:font-size="10pt" style:font-size-asian="10pt" style:font-name-complex="Arial" style:font-size-complex="10pt"/>
    </style:style>
    <style:style style:name="T119_10" style:family="text">
      <style:text-properties fo:font-size="10pt" style:font-size-asian="10pt" style:font-name-complex="Arial" style:font-size-complex="10pt"/>
    </style:style>
    <style:style style:name="T119_11" style:family="text">
      <style:text-properties fo:font-size="10pt" style:font-size-asian="10pt" style:font-name-complex="Arial" style:font-size-complex="10pt"/>
    </style:style>
    <style:style style:name="T119_12" style:family="text">
      <style:text-properties fo:font-size="10pt" style:font-size-asian="10pt" style:font-name-complex="Arial" style:font-size-complex="10pt"/>
    </style:style>
    <style:style style:name="T119_13" style:family="text">
      <style:text-properties fo:font-size="10pt" style:font-size-asian="10pt" style:font-name-complex="Arial" style:font-size-complex="10pt"/>
    </style:style>
    <style:style style:name="T119_14" style:family="text">
      <style:text-properties fo:font-size="10pt" style:font-size-asian="10pt" style:font-name-complex="Arial" style:font-size-complex="10pt"/>
    </style:style>
    <style:style style:name="T119_15" style:family="text">
      <style:text-properties fo:font-size="10pt" style:font-size-asian="10pt" style:font-name-complex="Arial" style:font-size-complex="10pt"/>
    </style:style>
    <style:style style:name="T119_16" style:family="text">
      <style:text-properties fo:font-size="10pt" style:font-size-asian="10pt" style:font-name-complex="Arial" style:font-size-complex="10pt"/>
    </style:style>
    <style:style style:name="P120" style:family="paragraph" style:parent-style-name="Normal">
      <style:paragraph-properties fo:text-align="justify" fo:margin-bottom="0.212cm"/>
    </style:style>
    <style:style style:name="T120_1" style:family="text">
      <style:text-properties fo:font-size="10pt" style:font-size-asian="10pt" style:font-name-complex="Arial" style:font-size-complex="10pt"/>
    </style:style>
    <style:style style:name="T120_2" style:family="text">
      <style:text-properties fo:font-size="10pt" style:font-size-asian="10pt" style:font-name-complex="Arial" style:font-size-complex="10pt"/>
    </style:style>
    <style:style style:name="T120_3" style:family="text">
      <style:text-properties fo:font-size="10pt" style:font-size-asian="10pt" style:font-name-complex="Arial" style:font-size-complex="10pt"/>
    </style:style>
    <style:style style:name="T120_4" style:family="text">
      <style:text-properties fo:font-size="10pt" style:font-size-asian="10pt" style:font-name-complex="Arial" style:font-size-complex="10pt"/>
    </style:style>
    <style:style style:name="T120_5" style:family="text">
      <style:text-properties fo:font-size="10pt" style:font-size-asian="10pt" style:font-name-complex="Arial" style:font-size-complex="10pt"/>
    </style:style>
    <style:style style:name="T120_6" style:family="text">
      <style:text-properties fo:font-size="10pt" style:font-size-asian="10pt" style:font-name-complex="Arial" style:font-size-complex="10pt"/>
    </style:style>
    <style:style style:name="T120_7" style:family="text">
      <style:text-properties fo:font-size="10pt" style:font-size-asian="10pt" style:font-name-complex="Arial" style:font-size-complex="10pt"/>
    </style:style>
    <style:style style:name="T120_8" style:family="text">
      <style:text-properties fo:font-size="10pt" style:font-size-asian="10pt" style:font-name-complex="Arial" style:font-size-complex="10pt"/>
    </style:style>
    <style:style style:name="T120_9" style:family="text">
      <style:text-properties fo:font-size="10pt" style:font-size-asian="10pt" style:font-name-complex="Arial" style:font-size-complex="10pt"/>
    </style:style>
    <style:style style:name="T120_10" style:family="text">
      <style:text-properties fo:font-size="10pt" style:font-size-asian="10pt" style:font-name-complex="Arial" style:font-size-complex="10pt"/>
    </style:style>
    <style:style style:name="T120_11" style:family="text">
      <style:text-properties fo:font-size="10pt" style:font-size-asian="10pt" style:font-name-complex="Arial" style:font-size-complex="10pt"/>
    </style:style>
    <style:style style:name="T120_12" style:family="text">
      <style:text-properties fo:font-size="10pt" style:font-size-asian="10pt" style:font-name-complex="Arial" style:font-size-complex="10pt"/>
    </style:style>
    <style:style style:name="T120_13" style:family="text">
      <style:text-properties fo:font-size="10pt" style:font-size-asian="10pt" style:font-name-complex="Arial" style:font-size-complex="10pt"/>
    </style:style>
    <style:style style:name="T120_14" style:family="text">
      <style:text-properties fo:font-size="10pt" style:font-size-asian="10pt" style:font-name-complex="Arial" style:font-size-complex="10pt"/>
    </style:style>
    <style:style style:name="T120_15" style:family="text">
      <style:text-properties fo:font-size="10pt" style:font-size-asian="10pt" style:font-name-complex="Arial" style:font-size-complex="10pt"/>
    </style:style>
    <style:style style:name="T120_16" style:family="text">
      <style:text-properties fo:font-size="10pt" style:font-size-asian="10pt" style:font-name-complex="Arial" style:font-size-complex="10pt"/>
    </style:style>
    <style:style style:name="T120_17" style:family="text">
      <style:text-properties fo:font-size="10pt" style:font-size-asian="10pt" style:font-name-complex="Arial" style:font-size-complex="10pt"/>
    </style:style>
    <style:style style:name="T120_18" style:family="text">
      <style:text-properties fo:font-size="10pt" style:font-size-asian="10pt" style:font-name-complex="Arial" style:font-size-complex="10pt"/>
    </style:style>
    <style:style style:name="T120_19" style:family="text">
      <style:text-properties fo:font-size="10pt" style:font-size-asian="10pt" style:font-name-complex="Arial" style:font-size-complex="10pt"/>
    </style:style>
    <style:style style:name="T120_20" style:family="text">
      <style:text-properties fo:font-size="10pt" style:font-size-asian="10pt" style:font-name-complex="Arial" style:font-size-complex="10pt"/>
    </style:style>
    <style:style style:name="T120_21" style:family="text">
      <style:text-properties fo:font-size="10pt" style:font-size-asian="10pt" style:font-name-complex="Arial" style:font-size-complex="10pt"/>
    </style:style>
    <style:style style:name="T120_22" style:family="text">
      <style:text-properties fo:font-size="10pt" style:font-size-asian="10pt" style:font-name-complex="Arial" style:font-size-complex="10pt"/>
    </style:style>
    <style:style style:name="T120_23" style:family="text">
      <style:text-properties fo:font-size="10pt" style:font-size-asian="10pt" style:font-name-complex="Arial" style:font-size-complex="10pt"/>
    </style:style>
    <style:style style:name="T120_24" style:family="text">
      <style:text-properties fo:font-size="10pt" style:font-size-asian="10pt" style:font-name-complex="Arial" style:font-size-complex="10pt"/>
    </style:style>
    <style:style style:name="T120_25" style:family="text">
      <style:text-properties fo:font-size="10pt" style:font-size-asian="10pt" style:font-name-complex="Arial" style:font-size-complex="10pt"/>
    </style:style>
    <style:style style:name="T120_26" style:family="text">
      <style:text-properties fo:font-size="10pt" style:font-size-asian="10pt" style:font-name-complex="Arial" style:font-size-complex="10pt"/>
    </style:style>
    <style:style style:name="T120_27" style:family="text">
      <style:text-properties fo:font-size="10pt" style:font-size-asian="10pt" style:font-name-complex="Arial" style:font-size-complex="10pt"/>
    </style:style>
    <style:style style:name="T120_28" style:family="text">
      <style:text-properties fo:font-size="10pt" style:font-size-asian="10pt" style:font-name-complex="Arial" style:font-size-complex="10pt"/>
    </style:style>
    <style:style style:name="T120_29" style:family="text">
      <style:text-properties fo:font-size="10pt" style:font-size-asian="10pt" style:font-name-complex="Arial" style:font-size-complex="10pt"/>
    </style:style>
    <style:style style:name="T120_30" style:family="text">
      <style:text-properties fo:font-size="10pt" style:font-size-asian="10pt" style:font-name-complex="Arial" style:font-size-complex="10pt"/>
    </style:style>
    <style:style style:name="T120_31" style:family="text">
      <style:text-properties fo:font-size="10pt" style:font-size-asian="10pt" style:font-name-complex="Arial" style:font-size-complex="10pt"/>
    </style:style>
    <style:style style:name="T120_32" style:family="text">
      <style:text-properties fo:font-size="10pt" style:font-size-asian="10pt" style:font-name-complex="Arial" style:font-size-complex="10pt"/>
    </style:style>
    <style:style style:name="T120_33" style:family="text">
      <style:text-properties fo:font-size="10pt" style:font-size-asian="10pt" style:font-name-complex="Arial" style:font-size-complex="10pt"/>
    </style:style>
    <style:style style:name="T120_34" style:family="text">
      <style:text-properties fo:font-size="10pt" style:font-size-asian="10pt" style:font-name-complex="Arial" style:font-size-complex="10pt"/>
    </style:style>
    <style:style style:name="T120_35" style:family="text">
      <style:text-properties fo:font-size="10pt" style:font-size-asian="10pt" style:font-name-complex="Arial" style:font-size-complex="10pt"/>
    </style:style>
    <style:style style:name="T120_36" style:family="text">
      <style:text-properties fo:font-size="10pt" style:font-size-asian="10pt" style:font-name-complex="Arial" style:font-size-complex="10pt"/>
    </style:style>
    <style:style style:name="T120_37" style:family="text">
      <style:text-properties fo:font-size="10pt" style:font-size-asian="10pt" style:font-name-complex="Arial" style:font-size-complex="10pt"/>
    </style:style>
    <style:style style:name="T120_38" style:family="text">
      <style:text-properties fo:font-size="10pt" style:font-size-asian="10pt" style:font-name-complex="Arial" style:font-size-complex="10pt"/>
    </style:style>
    <style:style style:name="P121" style:family="paragraph" style:parent-style-name="Normal">
      <style:paragraph-properties fo:text-align="justify" fo:margin-bottom="0.212cm"/>
    </style:style>
    <style:style style:name="T121_1" style:family="text">
      <style:text-properties fo:font-size="10pt" style:font-size-asian="10pt" style:font-name-complex="Arial" style:font-size-complex="10pt"/>
    </style:style>
    <style:style style:name="T121_2" style:family="text">
      <style:text-properties fo:font-size="10pt" style:font-size-asian="10pt" style:font-name-complex="Arial" style:font-size-complex="10pt"/>
    </style:style>
    <style:style style:name="T121_3" style:family="text">
      <style:text-properties fo:font-size="10pt" style:font-size-asian="10pt" style:font-name-complex="Arial" style:font-size-complex="10pt"/>
    </style:style>
    <style:style style:name="T121_4" style:family="text">
      <style:text-properties fo:font-size="10pt" style:font-size-asian="10pt" style:font-name-complex="Arial" style:font-size-complex="10pt"/>
    </style:style>
    <style:style style:name="T121_5" style:family="text">
      <style:text-properties fo:font-size="10pt" style:font-size-asian="10pt" style:font-name-complex="Arial" style:font-size-complex="10pt"/>
    </style:style>
    <style:style style:name="T121_6" style:family="text">
      <style:text-properties fo:font-size="10pt" style:font-size-asian="10pt" style:font-name-complex="Arial" style:font-size-complex="10pt"/>
    </style:style>
    <style:style style:name="T121_7" style:family="text">
      <style:text-properties fo:font-size="10pt" style:font-size-asian="10pt" style:font-name-complex="Arial" style:font-size-complex="10pt"/>
    </style:style>
    <style:style style:name="T121_8" style:family="text">
      <style:text-properties fo:font-size="10pt" style:font-size-asian="10pt" style:font-name-complex="Arial" style:font-size-complex="10pt"/>
    </style:style>
    <style:style style:name="T121_9" style:family="text">
      <style:text-properties fo:font-size="10pt" style:font-size-asian="10pt" style:font-name-complex="Arial" style:font-size-complex="10pt"/>
    </style:style>
    <style:style style:name="T121_10" style:family="text">
      <style:text-properties fo:font-size="10pt" style:font-size-asian="10pt" style:font-name-complex="Arial" style:font-size-complex="10pt"/>
    </style:style>
    <style:style style:name="T121_11" style:family="text">
      <style:text-properties fo:font-size="10pt" style:font-size-asian="10pt" style:font-name-complex="Arial" style:font-size-complex="10pt"/>
    </style:style>
    <style:style style:name="T121_12" style:family="text">
      <style:text-properties fo:font-size="10pt" style:font-size-asian="10pt" style:font-name-complex="Arial" style:font-size-complex="10pt"/>
    </style:style>
    <style:style style:name="T121_13" style:family="text">
      <style:text-properties fo:font-size="10pt" style:font-size-asian="10pt" style:font-name-complex="Arial" style:font-size-complex="10pt"/>
    </style:style>
    <style:style style:name="T121_14" style:family="text">
      <style:text-properties fo:font-size="10pt" style:font-size-asian="10pt" style:font-name-complex="Arial" style:font-size-complex="10pt"/>
    </style:style>
    <style:style style:name="T121_15" style:family="text">
      <style:text-properties fo:font-size="10pt" style:font-size-asian="10pt" style:font-name-complex="Arial" style:font-size-complex="10pt"/>
    </style:style>
    <style:style style:name="T121_16" style:family="text">
      <style:text-properties fo:font-size="10pt" style:font-size-asian="10pt" style:font-name-complex="Arial" style:font-size-complex="10pt"/>
    </style:style>
    <style:style style:name="T121_17" style:family="text">
      <style:text-properties fo:font-size="10pt" style:font-size-asian="10pt" style:font-name-complex="Arial" style:font-size-complex="10pt"/>
    </style:style>
    <style:style style:name="T121_18" style:family="text">
      <style:text-properties fo:font-size="10pt" style:font-size-asian="10pt" style:font-name-complex="Arial" style:font-size-complex="10pt" style:font-weight-complex="bold"/>
    </style:style>
    <style:style style:name="T121_19" style:family="text">
      <style:text-properties fo:font-size="10pt" style:font-size-asian="10pt" style:font-name-complex="Arial" style:font-size-complex="10pt" style:font-weight-complex="bold"/>
    </style:style>
    <style:style style:name="T121_20" style:family="text">
      <style:text-properties fo:font-size="10pt" style:font-size-asian="10pt" style:font-name-complex="Arial" style:font-size-complex="10pt" style:font-weight-complex="bold"/>
    </style:style>
    <style:style style:name="T121_21" style:family="text" style:parent-style-name="Normal">
      <style:text-properties fo:font-size="10pt" style:font-size-asian="10pt" style:font-name-complex="Arial" style:font-size-complex="10pt" style:font-weight-complex="bold"/>
    </style:style>
    <style:style style:name="P122" style:family="paragraph" style:parent-style-name="Footnote_20_text"/>
    <style:style style:name="T122_1" style:family="text">
      <style:text-properties style:font-name="Arial" fo:font-size="8pt" style:font-size-asian="8pt" style:font-name-complex="Arial" style:font-size-complex="8pt"/>
    </style:style>
    <style:style style:name="T122_2" style:family="text">
      <style:text-properties style:font-name-complex="Calibri"/>
    </style:style>
    <style:style style:name="T122_3" style:family="text">
      <style:text-properties style:font-name-complex="Calibri"/>
    </style:style>
    <style:style style:name="T122_4" style:family="text">
      <style:text-properties style:font-name-complex="Calibri"/>
    </style:style>
    <style:style style:name="T122_5" style:family="text">
      <style:text-properties style:font-name-complex="Calibri"/>
    </style:style>
    <style:style style:name="T122_6" style:family="text">
      <style:text-properties style:font-name-complex="Calibri"/>
    </style:style>
    <style:style style:name="T122_7" style:family="text">
      <style:text-properties style:font-name-complex="Calibri"/>
    </style:style>
    <style:style style:name="T122_8" style:family="text">
      <style:text-properties style:font-name-complex="Calibri"/>
    </style:style>
    <style:style style:name="T122_9" style:family="text"/>
    <style:style style:name="T122_10" style:family="text" style:parent-style-name="Internet_20_link">
      <style:text-properties style:font-name-complex="Calibri"/>
    </style:style>
    <style:style style:name="T122_11" style:family="text">
      <style:text-properties style:font-name-complex="Calibri"/>
    </style:style>
    <style:style style:name="T122_12" style:family="text"/>
    <style:style style:name="T122_13" style:family="text" style:parent-style-name="Internet_20_link">
      <style:text-properties style:font-name-complex="Calibri"/>
    </style:style>
    <style:style style:name="T122_14" style:family="text">
      <style:text-properties style:font-name-complex="Calibri"/>
    </style:style>
    <style:style style:name="T122_15" style:family="text">
      <style:text-properties style:font-name-complex="Calibri"/>
    </style:style>
    <style:style style:name="T122_16" style:family="text">
      <style:text-properties style:font-name-complex="Calibri"/>
    </style:style>
    <style:style style:name="T122_17" style:family="text">
      <style:text-properties style:font-name-complex="Calibri"/>
    </style:style>
    <style:style style:name="T122_18" style:family="text">
      <style:text-properties style:font-name-complex="Calibri"/>
    </style:style>
    <style:style style:name="T122_19" style:family="text">
      <style:text-properties style:font-name-complex="Calibri"/>
    </style:style>
    <style:style style:name="T122_20" style:family="text">
      <style:text-properties style:font-name-complex="Calibri"/>
    </style:style>
    <style:style style:name="T122_21" style:family="text">
      <style:text-properties style:font-name-complex="Calibri"/>
    </style:style>
    <style:style style:name="T122_22" style:family="text">
      <style:text-properties style:font-name-complex="Calibri"/>
    </style:style>
    <style:style style:name="T122_23" style:family="text">
      <style:text-properties style:font-name-complex="Calibri"/>
    </style:style>
    <style:style style:name="T122_24" style:family="text">
      <style:text-properties style:font-name-complex="Calibri"/>
    </style:style>
    <style:style style:name="T122_25" style:family="text">
      <style:text-properties fo:font-size="10pt" style:font-size-asian="10pt" style:font-name-complex="Arial" style:font-size-complex="10pt" style:font-weight-complex="bold"/>
    </style:style>
    <style:style style:name="T122_26" style:family="text">
      <style:text-properties fo:font-size="10pt" style:font-size-asian="10pt" style:font-name-complex="Arial" style:font-size-complex="10pt" style:font-weight-complex="bold"/>
    </style:style>
    <style:style style:name="T122_27" style:family="text">
      <style:text-properties fo:font-size="10pt" style:font-size-asian="10pt" style:font-name-complex="Arial" style:font-size-complex="10pt" style:font-weight-complex="bold"/>
    </style:style>
    <style:style style:name="T122_28" style:family="text">
      <style:text-properties fo:font-size="10pt" style:font-size-asian="10pt" style:font-name-complex="Arial" style:font-size-complex="10pt" style:font-weight-complex="bold"/>
    </style:style>
    <style:style style:name="T122_29" style:family="text">
      <style:text-properties fo:font-size="10pt" style:font-size-asian="10pt" style:font-name-complex="Arial" style:font-size-complex="10pt" style:font-weight-complex="bold"/>
    </style:style>
    <style:style style:name="T122_30" style:family="text">
      <style:text-properties fo:font-size="10pt" style:font-size-asian="10pt" style:font-name-complex="Arial" style:font-size-complex="10pt" style:font-weight-complex="bold"/>
    </style:style>
    <style:style style:name="T122_31" style:family="text">
      <style:text-properties fo:font-size="10pt" style:font-size-asian="10pt" style:font-name-complex="Arial" style:font-size-complex="10pt" style:font-weight-complex="bold"/>
    </style:style>
    <style:style style:name="T122_32" style:family="text">
      <style:text-properties fo:font-size="10pt" style:font-size-asian="10pt" style:font-name-complex="Arial" style:font-size-complex="10pt" style:font-weight-complex="bold"/>
    </style:style>
    <style:style style:name="T122_33" style:family="text">
      <style:text-properties fo:font-size="10pt" style:font-size-asian="10pt" style:font-name-complex="Arial" style:font-size-complex="10pt" style:font-weight-complex="bold"/>
    </style:style>
    <style:style style:name="T122_34" style:family="text">
      <style:text-properties fo:font-size="10pt" style:font-size-asian="10pt" style:font-name-complex="Arial" style:font-size-complex="10pt" style:font-weight-complex="bold"/>
    </style:style>
    <style:style style:name="P123" style:family="paragraph" style:parent-style-name="Normal">
      <style:paragraph-properties fo:text-align="justify" fo:margin-bottom="0.212cm"/>
    </style:style>
    <style:style style:name="T123_1" style:family="text">
      <style:text-properties fo:font-size="10pt" style:font-size-asian="10pt" style:font-name-complex="Arial" style:font-size-complex="10pt" style:font-weight-complex="bold"/>
    </style:style>
    <style:style style:name="T123_2" style:family="text">
      <style:text-properties fo:font-size="10pt" style:font-size-asian="10pt" style:font-name-complex="Arial" style:font-size-complex="10pt" style:font-weight-complex="bold"/>
    </style:style>
    <style:style style:name="T123_3" style:family="text">
      <style:text-properties fo:font-size="10pt" style:font-size-asian="10pt" style:font-name-complex="Arial" style:font-size-complex="10pt" style:font-weight-complex="bold"/>
    </style:style>
    <style:style style:name="T123_4" style:family="text">
      <style:text-properties fo:font-size="10pt" style:font-size-asian="10pt" style:font-name-complex="Arial" style:font-size-complex="10pt" style:font-weight-complex="bold"/>
    </style:style>
    <style:style style:name="T123_5" style:family="text">
      <style:text-properties fo:font-size="10pt" style:font-size-asian="10pt" style:font-name-complex="Arial" style:font-size-complex="10pt" style:font-weight-complex="bold"/>
    </style:style>
    <style:style style:name="T123_6" style:family="text">
      <style:text-properties fo:font-size="10pt" style:font-size-asian="10pt" style:font-name-complex="Arial" style:font-size-complex="10pt" style:font-weight-complex="bold"/>
    </style:style>
    <style:style style:name="T123_7" style:family="text">
      <style:text-properties fo:font-size="10pt" style:font-size-asian="10pt" style:font-name-complex="Arial" style:font-size-complex="10pt" style:font-weight-complex="bold"/>
    </style:style>
    <style:style style:name="T123_8" style:family="text">
      <style:text-properties fo:font-size="10pt" style:font-size-asian="10pt" style:font-name-complex="Arial" style:font-size-complex="10pt" style:font-weight-complex="bold"/>
    </style:style>
    <style:style style:name="T123_9" style:family="text">
      <style:text-properties fo:font-size="10pt" style:font-size-asian="10pt" style:font-name-complex="Arial" style:font-size-complex="10pt" style:font-weight-complex="bold"/>
    </style:style>
    <style:style style:name="T123_10" style:family="text">
      <style:text-properties fo:font-size="10pt" style:font-size-asian="10pt" style:font-name-complex="Arial" style:font-size-complex="10pt" style:font-weight-complex="bold"/>
    </style:style>
    <style:style style:name="T123_11" style:family="text">
      <style:text-properties fo:font-size="10pt" style:font-size-asian="10pt" style:font-name-complex="Arial" style:font-size-complex="10pt" style:font-weight-complex="bold"/>
    </style:style>
    <style:style style:name="T123_12" style:family="text">
      <style:text-properties fo:font-size="10pt" style:font-size-asian="10pt" style:font-name-complex="Arial" style:font-size-complex="10pt" style:font-weight-complex="bold"/>
    </style:style>
    <style:style style:name="T123_13" style:family="text">
      <style:text-properties fo:font-size="10pt" style:font-size-asian="10pt" style:font-name-complex="Arial" style:font-size-complex="10pt" style:font-weight-complex="bold"/>
    </style:style>
    <style:style style:name="T123_14" style:family="text">
      <style:text-properties fo:font-size="10pt" style:font-size-asian="10pt" style:font-name-complex="Arial" style:font-size-complex="10pt" style:font-weight-complex="bold"/>
    </style:style>
    <style:style style:name="T123_15" style:family="text">
      <style:text-properties fo:font-size="10pt" style:font-size-asian="10pt" style:font-name-complex="Arial" style:font-size-complex="10pt" style:font-weight-complex="bold"/>
    </style:style>
    <style:style style:name="T123_16" style:family="text">
      <style:text-properties fo:font-size="10pt" style:font-size-asian="10pt" style:font-name-complex="Arial" style:font-size-complex="10pt" style:font-weight-complex="bold"/>
    </style:style>
    <style:style style:name="T123_17" style:family="text">
      <style:text-properties fo:font-size="10pt" style:font-size-asian="10pt" style:font-name-complex="Arial" style:font-size-complex="10pt" style:font-weight-complex="bold"/>
    </style:style>
    <style:style style:name="T123_18" style:family="text">
      <style:text-properties fo:font-size="10pt" style:font-size-asian="10pt" style:font-name-complex="Arial" style:font-size-complex="10pt" style:font-weight-complex="bold"/>
    </style:style>
    <style:style style:name="T123_19" style:family="text">
      <style:text-properties fo:font-size="10pt" style:font-size-asian="10pt" style:font-name-complex="Arial" style:font-size-complex="10pt" style:font-weight-complex="bold"/>
    </style:style>
    <style:style style:name="T123_20" style:family="text">
      <style:text-properties fo:font-size="10pt" style:font-size-asian="10pt" style:font-name-complex="Arial" style:font-size-complex="10pt"/>
    </style:style>
    <style:style style:name="T123_21" style:family="text">
      <style:text-properties fo:font-size="10pt" style:font-size-asian="10pt" style:font-name-complex="Arial" style:font-size-complex="10pt"/>
    </style:style>
    <style:style style:name="T123_22" style:family="text">
      <style:text-properties fo:font-size="10pt" style:font-size-asian="10pt" style:font-name-complex="Arial" style:font-size-complex="10pt"/>
    </style:style>
    <style:style style:name="T123_23" style:family="text">
      <style:text-properties fo:font-size="10pt" style:font-size-asian="10pt" style:font-name-complex="Arial" style:font-size-complex="10pt" style:font-weight-complex="bold"/>
    </style:style>
    <style:style style:name="T123_24" style:family="text">
      <style:text-properties fo:font-size="10pt" style:font-size-asian="10pt" style:font-name-complex="Arial" style:font-size-complex="10pt"/>
    </style:style>
    <style:style style:name="T123_25" style:family="text">
      <style:text-properties fo:font-size="10pt" style:font-size-asian="10pt" style:font-name-complex="Arial" style:font-size-complex="10pt" style:font-weight-complex="bold"/>
    </style:style>
    <style:style style:name="T123_26" style:family="text">
      <style:text-properties fo:font-size="10pt" style:font-size-asian="10pt" style:font-name-complex="Arial" style:font-size-complex="10pt" style:font-weight-complex="bold"/>
    </style:style>
    <style:style style:name="T123_27" style:family="text">
      <style:text-properties fo:font-size="10pt" style:font-size-asian="10pt" style:font-name-complex="Arial" style:font-size-complex="10pt" style:font-weight-complex="bold"/>
    </style:style>
    <style:style style:name="T123_28" style:family="text">
      <style:text-properties fo:font-size="10pt" style:font-size-asian="10pt" style:font-name-complex="Arial" style:font-size-complex="10pt" style:font-weight-complex="bold"/>
    </style:style>
    <style:style style:name="T123_29" style:family="text">
      <style:text-properties fo:font-size="10pt" style:font-size-asian="10pt" style:font-name-complex="Arial" style:font-size-complex="10pt" style:font-weight-complex="bold"/>
    </style:style>
    <style:style style:name="T123_30" style:family="text">
      <style:text-properties fo:font-size="10pt" style:font-size-asian="10pt" style:font-name-complex="Arial" style:font-size-complex="10pt" style:font-weight-complex="bold"/>
    </style:style>
    <style:style style:name="T123_31" style:family="text">
      <style:text-properties fo:font-size="10pt" style:font-size-asian="10pt" style:font-name-complex="Arial" style:font-size-complex="10pt" style:font-weight-complex="bold"/>
    </style:style>
    <style:style style:name="T123_32" style:family="text">
      <style:text-properties fo:font-size="10pt" style:font-size-asian="10pt" style:font-name-complex="Arial" style:font-size-complex="10pt" style:font-weight-complex="bold"/>
    </style:style>
    <style:style style:name="T123_33" style:family="text">
      <style:text-properties fo:font-size="10pt" style:font-size-asian="10pt" style:font-name-complex="Arial" style:font-size-complex="10pt" style:font-weight-complex="bold"/>
    </style:style>
    <style:style style:name="T123_34" style:family="text">
      <style:text-properties fo:font-size="10pt" style:font-size-asian="10pt" style:font-name-complex="Arial" style:font-size-complex="10pt" style:font-weight-complex="bold"/>
    </style:style>
    <style:style style:name="T123_35" style:family="text">
      <style:text-properties fo:font-size="10pt" style:font-size-asian="10pt" style:font-name-complex="Arial" style:font-size-complex="10pt" style:font-weight-complex="bold"/>
    </style:style>
    <style:style style:name="T123_36" style:family="text">
      <style:text-properties fo:font-size="10pt" style:font-size-asian="10pt" style:font-name-complex="Arial" style:font-size-complex="10pt" style:font-weight-complex="bold"/>
    </style:style>
    <style:style style:name="T123_37" style:family="text">
      <style:text-properties fo:font-size="10pt" style:font-size-asian="10pt" style:font-name-complex="Arial" style:font-size-complex="10pt" style:font-weight-complex="bold"/>
    </style:style>
    <style:style style:name="T123_38" style:family="text">
      <style:text-properties fo:font-size="10pt" style:font-size-asian="10pt" style:font-name-complex="Arial" style:font-size-complex="10pt" style:font-weight-complex="bold"/>
    </style:style>
    <style:style style:name="T123_39" style:family="text">
      <style:text-properties fo:font-size="10pt" style:font-size-asian="10pt" style:font-name-complex="Arial" style:font-size-complex="10pt" style:font-weight-complex="bold"/>
    </style:style>
    <style:style style:name="T123_40" style:family="text">
      <style:text-properties fo:font-size="10pt" style:font-size-asian="10pt" style:font-name-complex="Arial" style:font-size-complex="10pt" style:font-weight-complex="bold"/>
    </style:style>
    <style:style style:name="T123_41" style:family="text">
      <style:text-properties fo:font-size="10pt" style:font-size-asian="10pt" style:font-name-complex="Arial" style:font-size-complex="10pt" style:font-weight-complex="bold"/>
    </style:style>
    <style:style style:name="T123_42" style:family="text">
      <style:text-properties fo:font-size="10pt" style:font-size-asian="10pt" style:font-name-complex="Arial" style:font-size-complex="10pt" style:font-weight-complex="bold"/>
    </style:style>
    <style:style style:name="T123_43" style:family="text">
      <style:text-properties fo:font-size="10pt" style:font-size-asian="10pt" style:font-name-complex="Arial" style:font-size-complex="10pt" style:font-weight-complex="bold"/>
    </style:style>
    <style:style style:name="T123_44" style:family="text">
      <style:text-properties fo:font-size="10pt" style:font-size-asian="10pt" style:font-name-complex="Arial" style:font-size-complex="10pt" style:font-weight-complex="bold"/>
    </style:style>
    <style:style style:name="T123_45" style:family="text">
      <style:text-properties fo:font-size="10pt" style:font-size-asian="10pt" style:font-name-complex="Arial" style:font-size-complex="10pt" style:font-weight-complex="bold"/>
    </style:style>
    <style:style style:name="T123_46" style:family="text">
      <style:text-properties fo:font-size="10pt" style:font-size-asian="10pt" style:font-name-complex="Arial" style:font-size-complex="10pt" style:font-weight-complex="bold"/>
    </style:style>
    <style:style style:name="T123_47" style:family="text">
      <style:text-properties fo:font-size="10pt" style:font-size-asian="10pt" style:font-name-complex="Arial" style:font-size-complex="10pt" style:font-weight-complex="bold"/>
    </style:style>
    <style:style style:name="T123_48" style:family="text">
      <style:text-properties fo:font-size="10pt" style:font-size-asian="10pt" style:font-name-complex="Arial" style:font-size-complex="10pt" style:font-weight-complex="bold"/>
    </style:style>
    <style:style style:name="T123_49" style:family="text">
      <style:text-properties fo:font-size="10pt" style:font-size-asian="10pt" style:font-name-complex="Arial" style:font-size-complex="10pt" style:font-weight-complex="bold"/>
    </style:style>
    <style:style style:name="T123_50" style:family="text">
      <style:text-properties fo:font-size="10pt" style:font-size-asian="10pt" style:font-name-complex="Arial" style:font-size-complex="10pt" style:font-weight-complex="bold"/>
    </style:style>
    <style:style style:name="T123_51" style:family="text">
      <style:text-properties fo:font-size="10pt" style:font-size-asian="10pt" style:font-name-complex="Arial" style:font-size-complex="10pt" style:font-weight-complex="bold"/>
    </style:style>
    <style:style style:name="T123_52" style:family="text">
      <style:text-properties fo:font-size="10pt" style:font-size-asian="10pt" style:font-name-complex="Arial" style:font-size-complex="10pt" style:font-weight-complex="bold"/>
    </style:style>
    <style:style style:name="T123_53" style:family="text">
      <style:text-properties fo:font-size="10pt" style:font-size-asian="10pt" style:font-name-complex="Arial" style:font-size-complex="10pt" style:font-weight-complex="bold"/>
    </style:style>
    <style:style style:name="T123_54" style:family="text">
      <style:text-properties fo:font-size="10pt" style:font-size-asian="10pt" style:font-name-complex="Arial" style:font-size-complex="10pt" style:font-weight-complex="bold"/>
    </style:style>
    <style:style style:name="T123_55" style:family="text">
      <style:text-properties fo:font-size="10pt" style:font-size-asian="10pt" style:font-name-complex="Arial" style:font-size-complex="10pt"/>
    </style:style>
    <style:style style:name="T123_56" style:family="text">
      <style:text-properties fo:font-size="10pt" style:font-size-asian="10pt" style:font-name-complex="Arial" style:font-size-complex="10pt" style:font-weight-complex="bold"/>
    </style:style>
    <style:style style:name="T123_57" style:family="text">
      <style:text-properties fo:font-size="10pt" style:font-size-asian="10pt" style:font-name-complex="Arial" style:font-size-complex="10pt"/>
    </style:style>
    <style:style style:name="T123_58" style:family="text">
      <style:text-properties fo:font-size="10pt" style:font-size-asian="10pt" style:font-name-complex="Arial" style:font-size-complex="10pt" style:font-weight-complex="bold"/>
    </style:style>
    <style:style style:name="P124" style:family="paragraph" style:parent-style-name="Normal">
      <style:paragraph-properties fo:text-align="justify" fo:margin-bottom="0.141cm"/>
    </style:style>
    <style:style style:name="T124_1" style:family="text">
      <style:text-properties fo:font-size="10pt" style:font-size-asian="10pt" style:font-name-complex="Arial" style:font-size-complex="10pt"/>
    </style:style>
    <style:style style:name="T124_2" style:family="text">
      <style:text-properties fo:font-size="10pt" style:font-size-asian="10pt" style:font-name-complex="Arial" style:font-size-complex="10pt"/>
    </style:style>
    <style:style style:name="T124_3" style:family="text">
      <style:text-properties fo:font-size="10pt" style:font-size-asian="10pt" style:font-name-complex="Arial" style:font-size-complex="10pt"/>
    </style:style>
    <style:style style:name="T124_4" style:family="text">
      <style:text-properties fo:font-size="10pt" style:font-size-asian="10pt" style:font-name-complex="Arial" style:font-size-complex="10pt"/>
    </style:style>
    <style:style style:name="T124_5" style:family="text">
      <style:text-properties fo:font-size="10pt" style:font-size-asian="10pt" style:font-name-complex="Arial" style:font-size-complex="10pt"/>
    </style:style>
    <style:style style:name="T124_6" style:family="text">
      <style:text-properties fo:font-size="10pt" style:font-size-asian="10pt" style:font-name-complex="Arial" style:font-size-complex="10pt"/>
    </style:style>
    <style:style style:name="T124_7" style:family="text">
      <style:text-properties fo:font-size="10pt" style:font-size-asian="10pt" style:font-name-complex="Arial" style:font-size-complex="10pt"/>
    </style:style>
    <style:style style:name="T124_8" style:family="text">
      <style:text-properties fo:font-size="10pt" style:font-size-asian="10pt" style:font-name-complex="Arial" style:font-size-complex="10pt"/>
    </style:style>
    <style:style style:name="T124_9" style:family="text">
      <style:text-properties fo:font-size="10pt" style:font-size-asian="10pt" style:font-name-complex="Arial" style:font-size-complex="10pt"/>
    </style:style>
    <style:style style:name="T124_10" style:family="text">
      <style:text-properties fo:font-size="10pt" style:font-size-asian="10pt" style:font-name-complex="Arial" style:font-size-complex="10pt"/>
    </style:style>
    <style:style style:name="T124_11" style:family="text">
      <style:text-properties fo:font-size="10pt" style:font-size-asian="10pt" style:font-name-complex="Arial" style:font-size-complex="10pt"/>
    </style:style>
    <style:style style:name="T124_12" style:family="text">
      <style:text-properties fo:font-size="10pt" style:font-size-asian="10pt" style:font-name-complex="Arial" style:font-size-complex="10pt"/>
    </style:style>
    <style:style style:name="T124_13" style:family="text">
      <style:text-properties fo:font-size="10pt" style:font-size-asian="10pt" style:font-name-complex="Arial" style:font-size-complex="10pt"/>
    </style:style>
    <style:style style:name="T124_14" style:family="text">
      <style:text-properties fo:font-size="10pt" style:font-size-asian="10pt" style:font-name-complex="Arial" style:font-size-complex="10pt"/>
    </style:style>
    <style:style style:name="T124_15" style:family="text">
      <style:text-properties fo:font-size="10pt" style:font-size-asian="10pt" style:font-name-complex="Arial" style:font-size-complex="10pt"/>
    </style:style>
    <style:style style:name="T124_16" style:family="text">
      <style:text-properties fo:font-size="10pt" style:font-size-asian="10pt" style:font-name-complex="Arial" style:font-size-complex="10pt"/>
    </style:style>
    <style:style style:name="T124_17" style:family="text">
      <style:text-properties fo:font-size="10pt" style:font-size-asian="10pt" style:font-name-complex="Arial" style:font-size-complex="10pt"/>
    </style:style>
    <style:style style:name="T124_18" style:family="text">
      <style:text-properties fo:font-size="10pt" style:font-size-asian="10pt" style:font-name-complex="Arial" style:font-size-complex="10pt"/>
    </style:style>
    <style:style style:name="T124_19" style:family="text">
      <style:text-properties fo:font-size="10pt" style:font-size-asian="10pt" style:font-name-complex="Arial" style:font-size-complex="10pt"/>
    </style:style>
    <style:style style:name="T124_20" style:family="text">
      <style:text-properties fo:font-size="10pt" style:font-size-asian="10pt" style:font-name-complex="Arial" style:font-size-complex="10pt"/>
    </style:style>
    <style:style style:name="T124_21" style:family="text">
      <style:text-properties fo:font-size="10pt" style:font-size-asian="10pt" style:font-name-complex="Arial" style:font-size-complex="10pt"/>
    </style:style>
    <style:style style:name="T124_22" style:family="text">
      <style:text-properties fo:font-size="10pt" style:font-size-asian="10pt" style:font-name-complex="Arial" style:font-size-complex="10pt"/>
    </style:style>
    <style:style style:name="T124_23" style:family="text">
      <style:text-properties fo:font-size="10pt" style:font-size-asian="10pt" style:font-name-complex="Arial" style:font-size-complex="10pt"/>
    </style:style>
    <style:style style:name="T124_24" style:family="text">
      <style:text-properties fo:font-size="10pt" style:font-size-asian="10pt" style:font-name-complex="Arial" style:font-size-complex="10pt"/>
    </style:style>
    <style:style style:name="T124_25" style:family="text">
      <style:text-properties fo:font-size="10pt" style:font-size-asian="10pt" style:font-name-complex="Arial" style:font-size-complex="10pt"/>
    </style:style>
    <style:style style:name="T124_26" style:family="text">
      <style:text-properties fo:font-size="10pt" style:font-size-asian="10pt" style:font-name-complex="Arial" style:font-size-complex="10pt"/>
    </style:style>
    <style:style style:name="T124_27" style:family="text">
      <style:text-properties fo:font-size="10pt" style:font-size-asian="10pt" style:font-name-complex="Arial" style:font-size-complex="10pt"/>
    </style:style>
    <style:style style:name="T124_28" style:family="text">
      <style:text-properties fo:font-size="10pt" style:font-size-asian="10pt" style:font-name-complex="Arial" style:font-size-complex="10pt"/>
    </style:style>
    <style:style style:name="T124_29" style:family="text">
      <style:text-properties fo:font-size="10pt" style:font-size-asian="10pt" style:font-name-complex="Arial" style:font-size-complex="10pt"/>
    </style:style>
    <style:style style:name="T124_30" style:family="text">
      <style:text-properties fo:font-size="10pt" style:font-size-asian="10pt" style:font-name-complex="Arial" style:font-size-complex="10pt"/>
    </style:style>
    <style:style style:name="T124_31" style:family="text">
      <style:text-properties fo:font-size="10pt" style:font-size-asian="10pt" style:font-name-complex="Arial" style:font-size-complex="10pt"/>
    </style:style>
    <style:style style:name="T124_32" style:family="text">
      <style:text-properties fo:font-size="10pt" style:font-size-asian="10pt" style:font-name-complex="Arial" style:font-size-complex="10pt"/>
    </style:style>
    <style:style style:name="T124_33" style:family="text">
      <style:text-properties fo:font-size="10pt" style:font-size-asian="10pt" style:font-name-complex="Arial" style:font-size-complex="10pt"/>
    </style:style>
    <style:style style:name="T124_34" style:family="text">
      <style:text-properties fo:font-size="10pt" style:font-size-asian="10pt" style:font-name-complex="Arial" style:font-size-complex="10pt"/>
    </style:style>
    <style:style style:name="T124_35" style:family="text">
      <style:text-properties fo:font-size="10pt" style:font-size-asian="10pt" style:font-name-complex="Arial" style:font-size-complex="10pt"/>
    </style:style>
    <style:style style:name="T124_36" style:family="text">
      <style:text-properties fo:font-size="10pt" style:font-size-asian="10pt" style:font-name-complex="Arial" style:font-size-complex="10pt"/>
    </style:style>
    <style:style style:name="T124_37" style:family="text">
      <style:text-properties fo:font-size="10pt" style:font-size-asian="10pt" style:font-name-complex="Arial" style:font-size-complex="10pt"/>
    </style:style>
    <style:style style:name="T124_38" style:family="text">
      <style:text-properties fo:font-size="10pt" style:font-size-asian="10pt" style:font-name-complex="Arial" style:font-size-complex="10pt"/>
    </style:style>
    <style:style style:name="T124_39" style:family="text">
      <style:text-properties fo:font-size="10pt" style:font-size-asian="10pt" style:font-name-complex="Arial" style:font-size-complex="10pt"/>
    </style:style>
    <style:style style:name="T124_40" style:family="text">
      <style:text-properties fo:font-size="10pt" style:font-size-asian="10pt" style:font-name-complex="Arial" style:font-size-complex="10pt"/>
    </style:style>
    <style:style style:name="T124_41" style:family="text">
      <style:text-properties fo:font-size="10pt" style:font-size-asian="10pt" style:font-name-complex="Arial" style:font-size-complex="10pt"/>
    </style:style>
    <style:style style:name="T124_42" style:family="text">
      <style:text-properties fo:font-size="10pt" style:font-size-asian="10pt" style:font-name-complex="Arial" style:font-size-complex="10pt"/>
    </style:style>
    <style:style style:name="T124_43" style:family="text">
      <style:text-properties fo:font-size="10pt" style:font-size-asian="10pt" style:font-name-complex="Arial" style:font-size-complex="10pt"/>
    </style:style>
    <style:style style:name="T124_44" style:family="text">
      <style:text-properties fo:font-size="10pt" style:font-size-asian="10pt" style:font-name-complex="Arial" style:font-size-complex="10pt"/>
    </style:style>
    <style:style style:name="T124_45" style:family="text">
      <style:text-properties fo:font-size="10pt" style:font-size-asian="10pt" style:font-name-complex="Arial" style:font-size-complex="10pt"/>
    </style:style>
    <style:style style:name="P125" style:family="paragraph" style:parent-style-name="Normal">
      <style:paragraph-properties fo:text-align="justify" fo:margin-bottom="0.141cm"/>
      <style:text-properties fo:font-size="10pt" style:font-size-asian="10pt" style:font-name-complex="Arial" style:font-size-complex="10pt"/>
    </style:style>
    <style:style style:name="P126" style:family="paragraph" style:parent-style-name="Normal">
      <style:paragraph-properties fo:text-align="justify" fo:margin-bottom="0.141cm"/>
      <style:text-properties fo:font-size="10pt" style:font-size-asian="10pt" style:font-name-complex="Arial" style:font-size-complex="10pt"/>
    </style:style>
    <style:style style:name="P127" style:family="paragraph" style:parent-style-name="Normal">
      <style:paragraph-properties fo:text-align="justify" fo:margin-bottom="0.141cm"/>
    </style:style>
    <style:style style:name="T12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font-size="10pt" style:font-size-asian="10pt" style:font-name-complex="Arial" style:font-size-complex="10pt" style:font-weight-complex="bold"/>
    </style:style>
    <style:style style:name="T128_2" style:family="text">
      <style:text-properties fo:font-size="10pt" style:font-size-asian="10pt" style:font-name-complex="Arial" style:font-size-complex="10pt" style:font-weight-complex="bold"/>
    </style:style>
    <style:style style:name="T128_3" style:family="text">
      <style:text-properties fo:font-size="10pt" style:font-size-asian="10pt" style:font-name-complex="Arial" style:font-size-complex="10pt"/>
    </style:style>
    <style:style style:name="T128_4" style:family="text">
      <style:text-properties fo:font-size="10pt" style:font-size-asian="10pt" style:font-name-complex="Arial" style:font-size-complex="10pt"/>
    </style:style>
    <style:style style:name="T128_5" style:family="text">
      <style:text-properties fo:font-size="10pt" style:font-size-asian="10pt" style:font-name-complex="Arial" style:font-size-complex="10pt"/>
    </style:style>
    <style:style style:name="T128_6" style:family="text">
      <style:text-properties fo:font-size="10pt" style:font-size-asian="10pt" style:font-name-complex="Arial" style:font-size-complex="10pt" style:font-weight-complex="bold"/>
    </style:style>
    <style:style style:name="T128_7" style:family="text">
      <style:text-properties fo:font-size="10pt" style:font-size-asian="10pt" style:font-name-complex="Arial" style:font-size-complex="10pt" style:font-weight-complex="bold"/>
    </style:style>
    <style:style style:name="T128_8" style:family="text">
      <style:text-properties fo:font-size="10pt" style:font-size-asian="10pt" style:font-name-complex="Arial" style:font-size-complex="10pt" style:font-weight-complex="bold"/>
    </style:style>
    <style:style style:name="T128_9" style:family="text">
      <style:text-properties fo:font-size="10pt" style:font-size-asian="10pt" style:font-name-complex="Arial" style:font-size-complex="10pt" style:font-weight-complex="bold"/>
    </style:style>
    <style:style style:name="T128_10" style:family="text">
      <style:text-properties fo:font-size="10pt" style:font-size-asian="10pt" style:font-name-complex="Arial" style:font-size-complex="10pt" style:font-weight-complex="bold"/>
    </style:style>
    <style:style style:name="T128_11" style:family="text">
      <style:text-properties fo:font-size="10pt" style:font-size-asian="10pt" style:font-name-complex="Arial" style:font-size-complex="10pt" style:font-weight-complex="bold"/>
    </style:style>
    <style:style style:name="T128_12" style:family="text">
      <style:text-properties fo:font-size="10pt" style:font-size-asian="10pt" style:font-name-complex="Arial" style:font-size-complex="10pt" style:font-weight-complex="bold"/>
    </style:style>
    <style:style style:name="T128_13" style:family="text">
      <style:text-properties fo:font-size="10pt" style:font-size-asian="10pt" style:font-name-complex="Arial" style:font-size-complex="10pt"/>
    </style:style>
    <style:style style:name="T128_14" style:family="text">
      <style:text-properties fo:font-size="10pt" style:font-size-asian="10pt" style:font-name-complex="Arial" style:font-size-complex="10pt" style:font-weight-complex="bold"/>
    </style:style>
    <style:style style:name="P129" style:family="paragraph" style:parent-style-name="Normal"/>
    <style:style style:name="P130" style:family="paragraph" style:parent-style-name="Normal">
      <style:paragraph-properties fo:text-align="justify" fo:margin-bottom="0.141cm"/>
    </style:style>
    <style:style style:name="T13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1" style:family="paragraph" style:parent-style-name="Normal">
      <style:paragraph-properties fo:text-align="justify" fo:line-height="108%" fo:margin-bottom="0.282cm"/>
    </style:style>
    <style:style style:name="T131_1" style:family="text">
      <style:text-properties fo:font-size="10pt" style:font-size-asian="10pt" style:font-name-complex="Arial" style:font-size-complex="10pt" style:font-weight-complex="bold"/>
    </style:style>
    <style:style style:name="T131_2" style:family="text">
      <style:text-properties fo:font-size="10pt" style:font-size-asian="10pt" style:font-name-complex="Arial" style:font-size-complex="10pt" style:font-weight-complex="bold"/>
    </style:style>
    <style:style style:name="T131_3" style:family="text">
      <style:text-properties fo:font-size="10pt" style:font-size-asian="10pt" style:font-name-complex="Arial" style:font-size-complex="10pt" style:font-weight-complex="bold"/>
    </style:style>
    <style:style style:name="T131_4" style:family="text">
      <style:text-properties fo:font-size="10pt" style:font-size-asian="10pt" style:font-name-complex="Arial" style:font-size-complex="10pt" style:font-weight-complex="bold"/>
    </style:style>
    <style:style style:name="T131_5" style:family="text">
      <style:text-properties fo:font-size="10pt" style:font-size-asian="10pt" style:font-name-complex="Arial" style:font-size-complex="10pt" style:font-weight-complex="bold"/>
    </style:style>
    <style:style style:name="T131_6" style:family="text">
      <style:text-properties fo:font-size="10pt" style:font-size-asian="10pt" style:font-name-complex="Arial" style:font-size-complex="10pt" style:font-weight-complex="bold"/>
    </style:style>
    <style:style style:name="T131_7" style:family="text">
      <style:text-properties fo:font-size="10pt" style:font-size-asian="10pt" style:font-name-complex="Arial" style:font-size-complex="10pt" style:font-weight-complex="bold"/>
    </style:style>
    <style:style style:name="T131_8" style:family="text">
      <style:text-properties fo:font-size="10pt" style:font-size-asian="10pt" style:font-name-complex="Arial" style:font-size-complex="10pt" style:font-weight-complex="bold"/>
    </style:style>
    <style:style style:name="T131_9" style:family="text">
      <style:text-properties fo:font-size="10pt" style:font-size-asian="10pt" style:font-name-complex="Arial" style:font-size-complex="10pt" style:font-weight-complex="bold"/>
    </style:style>
    <style:style style:name="T131_10" style:family="text">
      <style:text-properties fo:font-size="10pt" style:font-size-asian="10pt" style:font-name-complex="Arial" style:font-size-complex="10pt" style:font-weight-complex="bold"/>
    </style:style>
    <style:style style:name="T131_11" style:family="text">
      <style:text-properties fo:font-size="10pt" style:font-size-asian="10pt" style:font-name-complex="Arial" style:font-size-complex="10pt" style:font-weight-complex="bold"/>
    </style:style>
    <style:style style:name="T131_12" style:family="text">
      <style:text-properties fo:font-size="10pt" style:font-size-asian="10pt" style:font-name-complex="Arial" style:font-size-complex="10pt"/>
    </style:style>
    <style:style style:name="T131_13" style:family="text">
      <style:text-properties fo:font-size="10pt" style:font-size-asian="10pt" style:font-name-complex="Arial" style:font-size-complex="10pt"/>
    </style:style>
    <style:style style:name="T131_14" style:family="text">
      <style:text-properties fo:font-size="10pt" style:font-size-asian="10pt" style:font-name-complex="Arial" style:font-size-complex="10pt"/>
    </style:style>
    <style:style style:name="T131_15" style:family="text">
      <style:text-properties fo:font-size="10pt" style:font-size-asian="10pt" style:font-name-complex="Arial" style:font-size-complex="10pt"/>
    </style:style>
    <style:style style:name="T131_16" style:family="text">
      <style:text-properties fo:font-size="10pt" style:font-size-asian="10pt" style:font-name-complex="Arial" style:font-size-complex="10pt"/>
    </style:style>
    <style:style style:name="T131_17" style:family="text">
      <style:text-properties fo:font-size="10pt" style:font-size-asian="10pt" style:font-name-complex="Arial" style:font-size-complex="10pt"/>
    </style:style>
    <style:style style:name="T131_18" style:family="text">
      <style:text-properties fo:font-size="10pt" style:font-size-asian="10pt" style:font-name-complex="Arial" style:font-size-complex="10pt"/>
    </style:style>
    <style:style style:name="T131_19" style:family="text">
      <style:text-properties fo:font-size="10pt" style:font-size-asian="10pt" style:font-name-complex="Arial" style:font-size-complex="10pt"/>
    </style:style>
    <style:style style:name="T131_20" style:family="text">
      <style:text-properties fo:font-size="10pt" style:font-size-asian="10pt" style:font-name-complex="Arial" style:font-size-complex="10pt"/>
    </style:style>
    <style:style style:name="T131_21" style:family="text">
      <style:text-properties fo:font-size="10pt" style:font-size-asian="10pt" style:font-name-complex="Arial" style:font-size-complex="10pt"/>
    </style:style>
    <style:style style:name="T131_22" style:family="text">
      <style:text-properties fo:font-size="10pt" style:font-size-asian="10pt" style:font-name-complex="Arial" style:font-size-complex="10pt" style:font-weight-complex="bold"/>
    </style:style>
    <style:style style:name="T131_23" style:family="text">
      <style:text-properties fo:font-size="10pt" style:font-size-asian="10pt" style:font-name-complex="Arial" style:font-size-complex="10pt" style:font-weight-complex="bold"/>
    </style:style>
    <style:style style:name="T131_24" style:family="text">
      <style:text-properties fo:font-size="10pt" style:font-size-asian="10pt" style:font-name-complex="Arial" style:font-size-complex="10pt" style:font-weight-complex="bold"/>
    </style:style>
    <style:style style:name="T131_25" style:family="text">
      <style:text-properties fo:font-size="10pt" style:font-size-asian="10pt" style:font-name-complex="Arial" style:font-size-complex="10pt" style:font-weight-complex="bold"/>
    </style:style>
    <style:style style:name="T131_26" style:family="text">
      <style:text-properties fo:font-size="10pt" style:font-size-asian="10pt" style:font-name-complex="Arial" style:font-size-complex="10pt" style:font-weight-complex="bold"/>
    </style:style>
    <style:style style:name="T131_27" style:family="text">
      <style:text-properties fo:font-size="10pt" style:font-size-asian="10pt" style:font-name-complex="Arial" style:font-size-complex="10pt"/>
    </style:style>
    <style:style style:name="T131_28" style:family="text">
      <style:text-properties fo:font-size="10pt" style:font-size-asian="10pt" style:font-name-complex="Arial" style:font-size-complex="10pt"/>
    </style:style>
    <style:style style:name="T131_29" style:family="text">
      <style:text-properties fo:font-size="10pt" style:font-size-asian="10pt" style:font-name-complex="Arial" style:font-size-complex="10pt"/>
    </style:style>
    <style:style style:name="T131_30" style:family="text">
      <style:text-properties fo:font-size="10pt" style:font-size-asian="10pt" style:font-name-complex="Arial" style:font-size-complex="10pt"/>
    </style:style>
    <style:style style:name="T131_31" style:family="text">
      <style:text-properties fo:font-size="10pt" style:font-size-asian="10pt" style:font-name-complex="Arial" style:font-size-complex="10pt"/>
    </style:style>
    <style:style style:name="T131_32" style:family="text">
      <style:text-properties fo:font-size="10pt" style:font-size-asian="10pt" style:font-name-complex="Arial" style:font-size-complex="10pt"/>
    </style:style>
    <style:style style:name="T131_33" style:family="text">
      <style:text-properties fo:font-size="10pt" style:font-size-asian="10pt" style:font-name-complex="Arial" style:font-size-complex="10pt" style:font-weight-complex="bold"/>
    </style:style>
    <style:style style:name="T131_34" style:family="text">
      <style:text-properties fo:font-size="10pt" style:font-size-asian="10pt" style:font-name-complex="Arial" style:font-size-complex="10pt" style:font-weight-complex="bold"/>
    </style:style>
    <style:style style:name="T131_35" style:family="text">
      <style:text-properties fo:font-size="10pt" style:font-size-asian="10pt" style:font-name-complex="Arial" style:font-size-complex="10pt" style:font-weight-complex="bold"/>
    </style:style>
    <style:style style:name="T131_36" style:family="text">
      <style:text-properties fo:font-size="10pt" style:font-size-asian="10pt" style:font-name-complex="Arial" style:font-size-complex="10pt"/>
    </style:style>
    <style:style style:name="T131_37" style:family="text">
      <style:text-properties fo:font-size="10pt" style:font-size-asian="10pt" style:font-name-complex="Arial" style:font-size-complex="10pt" style:font-weight-complex="bold"/>
    </style:style>
    <style:style style:name="T131_38" style:family="text">
      <style:text-properties fo:font-size="10pt" style:font-size-asian="10pt" style:font-name-complex="Arial" style:font-size-complex="10pt"/>
    </style:style>
    <style:style style:name="T131_39" style:family="text">
      <style:text-properties fo:font-size="10pt" style:font-size-asian="10pt" style:font-name-complex="Arial" style:font-size-complex="10pt"/>
    </style:style>
    <style:style style:name="T131_40" style:family="text">
      <style:text-properties fo:font-size="10pt" style:font-size-asian="10pt" style:font-name-complex="Arial" style:font-size-complex="10pt"/>
    </style:style>
    <style:style style:name="T131_41" style:family="text">
      <style:text-properties fo:font-size="10pt" style:font-size-asian="10pt" style:font-name-complex="Arial" style:font-size-complex="10pt"/>
    </style:style>
    <style:style style:name="T131_42" style:family="text">
      <style:text-properties fo:font-size="10pt" style:font-size-asian="10pt" style:font-name-complex="Arial" style:font-size-complex="10pt" style:font-weight-complex="bold"/>
    </style:style>
    <style:style style:name="T131_43" style:family="text">
      <style:text-properties fo:font-size="10pt" style:font-size-asian="10pt" style:font-name-complex="Arial" style:font-size-complex="10pt" style:font-weight-complex="bold"/>
    </style:style>
    <style:style style:name="T131_44" style:family="text">
      <style:text-properties fo:font-size="10pt" style:font-size-asian="10pt" style:font-name-complex="Arial" style:font-size-complex="10pt" style:font-weight-complex="bold"/>
    </style:style>
    <style:style style:name="T131_45" style:family="text">
      <style:text-properties fo:font-size="10pt" style:font-size-asian="10pt" style:font-name-complex="Arial" style:font-size-complex="10pt" style:font-weight-complex="bold"/>
    </style:style>
    <style:style style:name="T131_46" style:family="text">
      <style:text-properties fo:font-size="10pt" style:font-size-asian="10pt" style:font-name-complex="Arial" style:font-size-complex="10pt" style:font-weight-complex="bold"/>
    </style:style>
    <style:style style:name="T131_47" style:family="text">
      <style:text-properties fo:font-size="10pt" style:font-size-asian="10pt" style:font-name-complex="Arial" style:font-size-complex="10pt" style:font-weight-complex="bold"/>
    </style:style>
    <style:style style:name="P132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Table6" style:family="table">
      <style:table-properties table:align="left" style:width="16.503cm" fo:margin-left="-0.259cm"/>
    </style:style>
    <style:style style:name="Column19" style:family="table-column">
      <style:table-column-properties style:column-width="3.013cm"/>
    </style:style>
    <style:style style:name="Column20" style:family="table-column">
      <style:table-column-properties style:column-width="1.087cm"/>
    </style:style>
    <style:style style:name="Column21" style:family="table-column">
      <style:table-column-properties style:column-width="1.653cm"/>
    </style:style>
    <style:style style:name="Column22" style:family="table-column">
      <style:table-column-properties style:column-width="5.791cm"/>
    </style:style>
    <style:style style:name="Column23" style:family="table-column">
      <style:table-column-properties style:column-width="4.96cm"/>
    </style:style>
    <style:style style:name="Row17" style:family="table-row">
      <style:table-row-properties style:min-row-height="0.863cm"/>
    </style:style>
    <style:style style:name="Cell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 fo:line-height="100%" fo:margin-bottom="0cm"/>
    </style:style>
    <style:style style:name="T1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line-height="100%" fo:margin-bottom="0cm"/>
    </style:style>
    <style:style style:name="T1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612cm"/>
    </style:style>
    <style:style style:name="Cell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line-height="100%" fo:margin-bottom="0cm"/>
    </style:style>
    <style:style style:name="T1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justify" fo:line-height="100%" fo:margin-bottom="0cm"/>
    </style:style>
    <style:style style:name="T1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Cell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line-height="100%" fo:margin-bottom="0cm"/>
    </style:style>
    <style:style style:name="T1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line-height="100%" fo:margin-bottom="0cm"/>
    </style:style>
    <style:style style:name="T138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609cm"/>
    </style:style>
    <style:style style:name="Cell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justify" fo:line-height="100%" fo:margin-bottom="0cm"/>
    </style:style>
    <style:style style:name="T1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justify" fo:line-height="100%" fo:margin-bottom="0cm"/>
    </style:style>
    <style:style style:name="T1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100%" fo:margin-bottom="0cm"/>
    </style:style>
    <style:style style:name="T1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100%" fo:margin-bottom="0cm"/>
    </style:style>
    <style:style style:name="T1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43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4" style:family="table-column">
      <style:table-column-properties style:column-width="8.744cm"/>
    </style:style>
    <style:style style:name="Column25" style:family="table-column">
      <style:table-column-properties style:column-width="3.75cm"/>
    </style:style>
    <style:style style:name="Column26" style:family="table-column">
      <style:table-column-properties style:column-width="4cm"/>
    </style:style>
    <style:style style:name="Row20" style:family="table-row">
      <style:table-row-properties style:min-row-height="0.482cm"/>
    </style:style>
    <style:style style:name="Cell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justify" fo:line-height="100%" fo:margin-bottom="0cm"/>
    </style:style>
    <style:style style:name="T1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line-height="100%" fo:margin-bottom="0cm"/>
    </style:style>
    <style:style style:name="T1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justify" fo:line-height="100%" fo:margin-bottom="0cm"/>
    </style:style>
    <style:style style:name="T1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1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line-height="100%" fo:margin-bottom="0cm"/>
    </style:style>
    <style:style style:name="T1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4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100%" fo:margin-bottom="0cm"/>
    </style:style>
    <style:style style:name="T1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line-height="100%" fo:margin-bottom="0cm"/>
    </style:style>
    <style:style style:name="T1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4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2" style:family="table-row"/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100%" fo:margin-bottom="0cm"/>
    </style:style>
    <style:style style:name="T1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100%" fo:margin-bottom="0cm"/>
    </style:style>
    <style:style style:name="T1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100%" fo:margin-bottom="0cm"/>
    </style:style>
    <style:style style:name="T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5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5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5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53" style:family="paragraph" style:parent-style-name="Normal">
      <style:paragraph-properties fo:text-align="justify" fo:margin-bottom="0.141cm"/>
    </style:style>
    <style:style style:name="T15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53_2" style:family="text">
      <style:text-properties fo:font-size="10pt" style:font-size-asian="10pt" style:font-name-complex="Arial" style:font-size-complex="10pt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fo:font-size="10pt" style:font-size-asian="10pt" style:font-name-complex="Arial" style:font-size-complex="10pt" style:font-weight-complex="bold"/>
    </style:style>
    <style:style style:name="T154_2" style:family="text">
      <style:text-properties fo:font-size="10pt" style:font-size-asian="10pt" style:font-name-complex="Arial" style:font-size-complex="10pt" style:font-weight-complex="bold"/>
    </style:style>
    <style:style style:name="T154_3" style:family="text">
      <style:text-properties fo:font-size="10pt" style:font-size-asian="10pt" style:font-name-complex="Arial" style:font-size-complex="10pt" style:font-weight-complex="bold"/>
    </style:style>
    <style:style style:name="T154_4" style:family="text">
      <style:text-properties fo:font-size="10pt" style:font-size-asian="10pt" style:font-name-complex="Arial" style:font-size-complex="10pt"/>
    </style:style>
    <style:style style:name="T154_5" style:family="text">
      <style:text-properties fo:font-size="10pt" style:font-size-asian="10pt" style:font-name-complex="Arial" style:font-size-complex="10pt"/>
    </style:style>
    <style:style style:name="T154_6" style:family="text">
      <style:text-properties fo:font-size="10pt" style:font-size-asian="10pt" style:font-name-complex="Arial" style:font-size-complex="10pt" style:font-weight-complex="bold"/>
    </style:style>
    <style:style style:name="T154_7" style:family="text">
      <style:text-properties fo:font-size="10pt" style:font-size-asian="10pt" style:font-name-complex="Arial" style:font-size-complex="10pt"/>
    </style:style>
    <style:style style:name="T154_8" style:family="text">
      <style:text-properties fo:font-size="10pt" style:font-size-asian="10pt" style:font-name-complex="Arial" style:font-size-complex="10pt" style:font-weight-complex="bold"/>
    </style:style>
    <style:style style:name="T154_9" style:family="text">
      <style:text-properties fo:font-size="10pt" style:font-size-asian="10pt" style:font-name-complex="Arial" style:font-size-complex="10pt" style:font-weight-complex="bold"/>
    </style:style>
    <style:style style:name="T154_10" style:family="text">
      <style:text-properties fo:font-size="10pt" style:font-size-asian="10pt" style:font-name-complex="Arial" style:font-size-complex="10pt" style:font-weight-complex="bold"/>
    </style:style>
    <style:style style:name="T154_11" style:family="text">
      <style:text-properties fo:font-size="10pt" style:font-size-asian="10pt" style:font-name-complex="Arial" style:font-size-complex="10pt" style:font-weight-complex="bold"/>
    </style:style>
    <style:style style:name="T154_12" style:family="text">
      <style:text-properties fo:font-size="10pt" style:font-size-asian="10pt" style:font-name-complex="Arial" style:font-size-complex="10pt" style:font-weight-complex="bold"/>
    </style:style>
    <style:style style:name="T154_13" style:family="text">
      <style:text-properties fo:font-size="10pt" style:font-size-asian="10pt" style:font-name-complex="Arial" style:font-size-complex="10pt" style:font-weight-complex="bold"/>
    </style:style>
    <style:style style:name="T154_14" style:family="text">
      <style:text-properties fo:font-size="10pt" style:font-size-asian="10pt" style:font-name-complex="Arial" style:font-size-complex="10pt" style:font-weight-complex="bold"/>
    </style:style>
    <style:style style:name="T154_15" style:family="text">
      <style:text-properties fo:font-size="10pt" style:font-size-asian="10pt" style:font-name-complex="Arial" style:font-size-complex="10pt" style:font-weight-complex="bold"/>
    </style:style>
    <style:style style:name="T154_16" style:family="text">
      <style:text-properties fo:font-size="10pt" style:font-size-asian="10pt" style:font-name-complex="Arial" style:font-size-complex="10pt" style:font-weight-complex="bold"/>
    </style:style>
    <style:style style:name="T154_17" style:family="text">
      <style:text-properties fo:font-size="10pt" style:font-size-asian="10pt" style:font-name-complex="Arial" style:font-size-complex="10pt" style:font-weight-complex="bold"/>
    </style:style>
    <style:style style:name="T154_18" style:family="text">
      <style:text-properties fo:font-size="10pt" style:font-size-asian="10pt" style:font-name-complex="Arial" style:font-size-complex="10pt" style:font-weight-complex="bold"/>
    </style:style>
    <style:style style:name="T154_19" style:family="text">
      <style:text-properties fo:font-size="10pt" style:font-size-asian="10pt" style:font-name-complex="Arial" style:font-size-complex="10pt" style:font-weight-complex="bold"/>
    </style:style>
    <style:style style:name="T154_20" style:family="text">
      <style:text-properties fo:font-size="10pt" style:font-size-asian="10pt" style:font-name-complex="Arial" style:font-size-complex="10pt" style:font-weight-complex="bold"/>
    </style:style>
    <style:style style:name="T154_21" style:family="text">
      <style:text-properties fo:font-size="10pt" style:font-size-asian="10pt" style:font-name-complex="Arial" style:font-size-complex="10pt" style:font-weight-complex="bold"/>
    </style:style>
    <style:style style:name="T154_22" style:family="text">
      <style:text-properties fo:font-size="10pt" style:font-size-asian="10pt" style:font-name-complex="Arial" style:font-size-complex="10pt" style:font-weight-complex="bold"/>
    </style:style>
    <style:style style:name="T154_23" style:family="text">
      <style:text-properties fo:font-size="10pt" style:font-size-asian="10pt" style:font-name-complex="Arial" style:font-size-complex="10pt" style:font-weight-complex="bold"/>
    </style:style>
    <style:style style:name="T154_24" style:family="text">
      <style:text-properties fo:font-size="10pt" style:font-size-asian="10pt" style:font-name-complex="Arial" style:font-size-complex="10pt" style:font-weight-complex="bold"/>
    </style:style>
    <style:style style:name="T154_25" style:family="text">
      <style:text-properties fo:font-size="10pt" style:font-size-asian="10pt" style:font-name-complex="Arial" style:font-size-complex="10pt" style:font-weight-complex="bold"/>
    </style:style>
    <style:style style:name="T154_26" style:family="text">
      <style:text-properties fo:font-size="10pt" style:font-size-asian="10pt" style:font-name-complex="Arial" style:font-size-complex="10pt" style:font-weight-complex="bold"/>
    </style:style>
    <style:style style:name="T154_27" style:family="text">
      <style:text-properties fo:font-size="10pt" style:font-size-asian="10pt" style:font-name-complex="Arial" style:font-size-complex="10pt" style:font-weight-complex="bold"/>
    </style:style>
    <style:style style:name="P155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font-size="10pt" style:font-size-asian="10pt" style:font-name-complex="Arial" style:font-size-complex="10pt" style:font-weight-complex="bold"/>
    </style:style>
    <style:style style:name="T156_2" style:family="text">
      <style:text-properties fo:font-size="10pt" style:font-size-asian="10pt" style:font-name-complex="Arial" style:font-size-complex="10pt" style:font-weight-complex="bold"/>
    </style:style>
    <style:style style:name="T156_3" style:family="text">
      <style:text-properties fo:font-size="10pt" style:font-size-asian="10pt" style:font-name-complex="Arial" style:font-size-complex="10pt" style:font-weight-complex="bold"/>
    </style:style>
    <style:style style:name="T156_4" style:family="text" style:parent-style-name="Normal">
      <style:text-properties style:text-position="super 58%" fo:font-size="10pt" style:font-size-asian="10pt" style:font-name-complex="Arial" style:font-size-complex="10pt" style:font-weight-complex="bold"/>
    </style:style>
    <style:style style:name="P157" style:family="paragraph" style:parent-style-name="Footnote_20_text"/>
    <style:style style:name="T157_1" style:family="text"/>
    <style:style style:name="T157_2" style:family="text"/>
    <style:style style:name="T157_3" style:family="text"/>
    <style:style style:name="T157_4" style:family="text"/>
    <style:style style:name="T157_5" style:family="text"/>
    <style:style style:name="T157_6" style:family="text"/>
    <style:style style:name="T157_7" style:family="text"/>
    <style:style style:name="T157_8" style:family="text"/>
    <style:style style:name="T157_9" style:family="text"/>
    <style:style style:name="T157_10" style:family="text">
      <style:text-properties fo:font-size="10pt" style:font-size-asian="10pt" style:font-name-complex="Arial" style:font-size-complex="10pt" style:font-weight-complex="bold"/>
    </style:style>
    <style:style style:name="T157_11" style:family="text">
      <style:text-properties fo:font-size="10pt" style:font-size-asian="10pt" style:font-name-complex="Arial" style:font-size-complex="10pt" style:font-weight-complex="bold"/>
    </style:style>
    <style:style style:name="T157_12" style:family="text">
      <style:text-properties fo:font-size="10pt" style:font-size-asian="10pt" style:font-name-complex="Arial" style:font-size-complex="10pt" style:font-weight-complex="bold"/>
    </style:style>
    <style:style style:name="T157_13" style:family="text">
      <style:text-properties fo:font-size="10pt" style:font-size-asian="10pt" style:font-name-complex="Arial" style:font-size-complex="10pt" style:font-weight-complex="bold"/>
    </style:style>
    <style:style style:name="T157_14" style:family="text">
      <style:text-properties fo:font-size="10pt" style:font-size-asian="10pt" style:font-name-complex="Arial" style:font-size-complex="10pt" style:font-weight-complex="bold"/>
    </style:style>
    <style:style style:name="T157_15" style:family="text">
      <style:text-properties fo:font-size="10pt" style:font-size-asian="10pt" style:font-name-complex="Arial" style:font-size-complex="10pt" style:font-weight-complex="bold"/>
    </style:style>
    <style:style style:name="T157_16" style:family="text">
      <style:text-properties fo:font-size="10pt" style:font-size-asian="10pt" style:font-name-complex="Arial" style:font-size-complex="10pt" style:font-weight-complex="bold"/>
    </style:style>
    <style:style style:name="T157_17" style:family="text">
      <style:text-properties fo:font-size="10pt" style:font-size-asian="10pt" style:font-name-complex="Arial" style:font-size-complex="10pt" style:font-weight-complex="bold"/>
    </style:style>
    <style:style style:name="T157_18" style:family="text">
      <style:text-properties fo:font-size="10pt" style:font-size-asian="10pt" style:font-name-complex="Arial" style:font-size-complex="10pt" style:font-weight-complex="bold"/>
    </style:style>
    <style:style style:name="T157_19" style:family="text">
      <style:text-properties fo:font-size="10pt" style:font-size-asian="10pt" style:font-name-complex="Arial" style:font-size-complex="10pt" style:font-weight-complex="bold"/>
    </style:style>
    <style:style style:name="T157_20" style:family="text">
      <style:text-properties fo:font-size="10pt" style:font-size-asian="10pt" style:font-name-complex="Arial" style:font-size-complex="10pt" style:font-weight-complex="bold"/>
    </style:style>
    <style:style style:name="P15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fo:font-size="10pt" style:font-size-asian="10pt" style:font-name-complex="Arial" style:font-size-complex="10pt" style:font-weight-complex="bold"/>
    </style:style>
    <style:style style:name="P16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fo:font-size="10pt" style:font-size-asian="10pt" style:font-name-complex="Arial" style:font-size-complex="10pt" style:font-weight-complex="bold"/>
    </style:style>
    <style:style style:name="T161_2" style:family="text">
      <style:text-properties fo:font-size="10pt" style:font-size-asian="10pt" style:font-name-complex="Arial" style:font-size-complex="10pt" style:font-weight-complex="bold"/>
    </style:style>
    <style:style style:name="T161_3" style:family="text">
      <style:text-properties fo:font-size="10pt" style:font-size-asian="10pt" style:font-name-complex="Arial" style:font-size-complex="10pt" style:font-weight-complex="bold"/>
    </style:style>
    <style:style style:name="T161_4" style:family="text">
      <style:text-properties fo:font-size="10pt" style:font-size-asian="10pt" style:font-name-complex="Arial" style:font-size-complex="10pt" style:font-weight-complex="bold"/>
    </style:style>
    <style:style style:name="T161_5" style:family="text" style:parent-style-name="Normal">
      <style:text-properties fo:font-size="10pt" style:font-size-asian="10pt" style:font-name-complex="Arial" style:font-size-complex="10pt" style:font-weight-complex="bold"/>
    </style:style>
    <style:style style:name="P162" style:family="paragraph" style:parent-style-name="Footnote_20_text"/>
    <style:style style:name="T162_1" style:family="text"/>
    <style:style style:name="T162_2" style:family="text"/>
    <style:style style:name="T162_3" style:family="text">
      <style:text-properties style:font-weight-complex="bold"/>
    </style:style>
    <style:style style:name="T162_4" style:family="text">
      <style:text-properties fo:font-size="10pt" style:font-size-asian="10pt" style:font-name-complex="Arial" style:font-size-complex="10pt" style:font-weight-complex="bold"/>
    </style:style>
    <style:style style:name="T162_5" style:family="text">
      <style:text-properties fo:font-size="10pt" style:font-size-asian="10pt" style:font-name-complex="Arial" style:font-size-complex="10pt" style:font-weight-complex="bold"/>
    </style:style>
    <style:style style:name="T162_6" style:family="text">
      <style:text-properties fo:font-size="10pt" style:font-size-asian="10pt" style:font-name-complex="Arial" style:font-size-complex="10pt" style:font-weight-complex="bold"/>
    </style:style>
    <style:style style:name="T162_7" style:family="text">
      <style:text-properties fo:font-size="10pt" style:font-size-asian="10pt" style:font-name-complex="Arial" style:font-size-complex="10pt" style:font-weight-complex="bold"/>
    </style:style>
    <style:style style:name="T162_8" style:family="text">
      <style:text-properties fo:font-size="10pt" style:font-size-asian="10pt" style:font-name-complex="Arial" style:font-size-complex="10pt" style:font-weight-complex="bold"/>
    </style:style>
    <style:style style:name="T162_9" style:family="text">
      <style:text-properties fo:font-size="10pt" style:font-size-asian="10pt" style:font-name-complex="Arial" style:font-size-complex="10pt" style:font-weight-complex="bold"/>
    </style:style>
    <style:style style:name="T162_10" style:family="text">
      <style:text-properties fo:font-size="10pt" style:font-size-asian="10pt" style:font-name-complex="Arial" style:font-size-complex="10pt" style:font-weight-complex="bold"/>
    </style:style>
    <style:style style:name="T162_11" style:family="text">
      <style:text-properties fo:font-size="10pt" style:font-size-asian="10pt" style:font-name-complex="Arial" style:font-size-complex="10pt" style:font-weight-complex="bold"/>
    </style:style>
    <style:style style:name="T162_12" style:family="text">
      <style:text-properties fo:font-size="10pt" style:font-size-asian="10pt" style:font-name-complex="Arial" style:font-size-complex="10pt" style:font-weight-complex="bold"/>
    </style:style>
    <style:style style:name="T162_13" style:family="text">
      <style:text-properties fo:font-size="10pt" style:font-size-asian="10pt" style:font-name-complex="Arial" style:font-size-complex="10pt" style:font-weight-complex="bold"/>
    </style:style>
    <style:style style:name="T162_14" style:family="text">
      <style:text-properties fo:font-size="10pt" style:font-size-asian="10pt" style:font-name-complex="Arial" style:font-size-complex="10pt" style:font-weight-complex="bold"/>
    </style:style>
    <style:style style:name="T162_15" style:family="text">
      <style:text-properties fo:font-size="10pt" style:font-size-asian="10pt" style:font-name-complex="Arial" style:font-size-complex="10pt" style:font-weight-complex="bold"/>
    </style:style>
    <style:style style:name="T162_16" style:family="text">
      <style:text-properties fo:font-size="10pt" style:font-size-asian="10pt" style:font-name-complex="Arial" style:font-size-complex="10pt" style:font-weight-complex="bold"/>
    </style:style>
    <style:style style:name="T162_17" style:family="text">
      <style:text-properties fo:font-size="10pt" style:font-size-asian="10pt" style:font-name-complex="Arial" style:font-size-complex="10pt" style:font-weight-complex="bold"/>
    </style:style>
    <style:style style:name="T162_18" style:family="text">
      <style:text-properties fo:font-size="10pt" style:font-size-asian="10pt" style:font-name-complex="Arial" style:font-size-complex="10pt" style:font-weight-complex="bold"/>
    </style:style>
    <style:style style:name="T162_19" style:family="text">
      <style:text-properties fo:font-size="10pt" style:font-size-asian="10pt" style:font-name-complex="Arial" style:font-size-complex="10pt" style:font-weight-complex="bold"/>
    </style:style>
    <style:style style:name="T162_20" style:family="text">
      <style:text-properties fo:font-size="10pt" style:font-size-asian="10pt" style:font-name-complex="Arial" style:font-size-complex="10pt" style:font-weight-complex="bold"/>
    </style:style>
    <style:style style:name="T162_21" style:family="text">
      <style:text-properties fo:font-size="10pt" style:font-size-asian="10pt" style:font-name-complex="Arial" style:font-size-complex="10pt" style:font-weight-complex="bold"/>
    </style:style>
    <style:style style:name="T162_22" style:family="text">
      <style:text-properties fo:font-size="10pt" style:font-size-asian="10pt" style:font-name-complex="Arial" style:font-size-complex="10pt" style:font-weight-complex="bold"/>
    </style:style>
    <style:style style:name="T162_23" style:family="text">
      <style:text-properties fo:font-size="10pt" style:font-size-asian="10pt" style:font-name-complex="Arial" style:font-size-complex="10pt" style:font-weight-complex="bold"/>
    </style:style>
    <style:style style:name="T162_24" style:family="text">
      <style:text-properties fo:font-size="10pt" style:font-size-asian="10pt" style:font-name-complex="Arial" style:font-size-complex="10pt" style:font-weight-complex="bold"/>
    </style:style>
    <style:style style:name="T162_25" style:family="text">
      <style:text-properties fo:font-size="10pt" style:font-size-asian="10pt" style:font-name-complex="Arial" style:font-size-complex="10pt" style:font-weight-complex="bold"/>
    </style:style>
    <style:style style:name="T162_26" style:family="text">
      <style:text-properties fo:font-size="10pt" style:font-size-asian="10pt" style:font-name-complex="Arial" style:font-size-complex="10pt" style:font-weight-complex="bold"/>
    </style:style>
    <style:style style:name="T162_27" style:family="text">
      <style:text-properties fo:font-size="10pt" style:font-size-asian="10pt" style:font-name-complex="Arial" style:font-size-complex="10pt" style:font-weight-complex="bold"/>
    </style:style>
    <style:style style:name="T162_28" style:family="text">
      <style:text-properties fo:font-size="10pt" style:font-size-asian="10pt" style:font-name-complex="Arial" style:font-size-complex="10pt" style:font-weight-complex="bold"/>
    </style:style>
    <style:style style:name="T162_29" style:family="text">
      <style:text-properties fo:font-size="10pt" style:font-size-asian="10pt" style:font-name-complex="Arial" style:font-size-complex="10pt" style:font-weight-complex="bold"/>
    </style:style>
    <style:style style:name="T162_30" style:family="text">
      <style:text-properties fo:font-size="10pt" style:font-size-asian="10pt" style:font-name-complex="Arial" style:font-size-complex="10pt" style:font-weight-complex="bold"/>
    </style:style>
    <style:style style:name="T162_31" style:family="text">
      <style:text-properties fo:font-size="10pt" style:font-size-asian="10pt" style:font-name-complex="Arial" style:font-size-complex="10pt" style:font-weight-complex="bold"/>
    </style:style>
    <style:style style:name="T162_32" style:family="text">
      <style:text-properties fo:font-size="10pt" style:font-size-asian="10pt" style:font-name-complex="Arial" style:font-size-complex="10pt" style:font-weight-complex="bold"/>
    </style:style>
    <style:style style:name="T162_33" style:family="text">
      <style:text-properties fo:font-size="10pt" style:font-size-asian="10pt" style:font-name-complex="Arial" style:font-size-complex="10pt" style:font-weight-complex="bold"/>
    </style:style>
    <style:style style:name="T162_34" style:family="text">
      <style:text-properties fo:font-size="10pt" style:font-size-asian="10pt" style:font-name-complex="Arial" style:font-size-complex="10pt" style:font-weight-complex="bold"/>
    </style:style>
    <style:style style:name="T162_35" style:family="text">
      <style:text-properties fo:font-size="10pt" style:font-size-asian="10pt" style:font-name-complex="Arial" style:font-size-complex="10pt" style:font-weight-complex="bold"/>
    </style:style>
    <style:style style:name="T162_36" style:family="text">
      <style:text-properties fo:font-size="10pt" style:font-size-asian="10pt" style:font-name-complex="Arial" style:font-size-complex="10pt" style:font-weight-complex="bold"/>
    </style:style>
    <style:style style:name="T162_37" style:family="text">
      <style:text-properties fo:font-size="10pt" style:font-size-asian="10pt" style:font-name-complex="Arial" style:font-size-complex="10pt" style:font-weight-complex="bold"/>
    </style:style>
    <style:style style:name="T162_38" style:family="text">
      <style:text-properties fo:font-size="10pt" style:font-size-asian="10pt" style:font-name-complex="Arial" style:font-size-complex="10pt" style:font-weight-complex="bold"/>
    </style:style>
    <style:style style:name="T162_39" style:family="text">
      <style:text-properties fo:font-size="10pt" style:font-size-asian="10pt" style:font-name-complex="Arial" style:font-size-complex="10pt" style:font-weight-complex="bold"/>
    </style:style>
    <style:style style:name="T162_40" style:family="text">
      <style:text-properties fo:font-size="10pt" style:font-size-asian="10pt" style:font-name-complex="Arial" style:font-size-complex="10pt" style:font-weight-complex="bold"/>
    </style:style>
    <style:style style:name="T162_41" style:family="text">
      <style:text-properties fo:font-size="10pt" style:font-size-asian="10pt" style:font-name-complex="Arial" style:font-size-complex="10pt" style:font-weight-complex="bold"/>
    </style:style>
    <style:style style:name="T162_42" style:family="text">
      <style:text-properties fo:font-size="10pt" style:font-size-asian="10pt" style:font-name-complex="Arial" style:font-size-complex="10pt" style:font-weight-complex="bold"/>
    </style:style>
    <style:style style:name="T162_43" style:family="text">
      <style:text-properties fo:font-size="10pt" style:font-size-asian="10pt" style:font-name-complex="Arial" style:font-size-complex="10pt" style:font-weight-complex="bold"/>
    </style:style>
    <style:style style:name="T162_44" style:family="text">
      <style:text-properties fo:font-size="10pt" style:font-size-asian="10pt" style:font-name-complex="Arial" style:font-size-complex="10pt" style:font-weight-complex="bold"/>
    </style:style>
    <style:style style:name="T162_45" style:family="text">
      <style:text-properties fo:font-size="10pt" style:font-size-asian="10pt" style:font-name-complex="Arial" style:font-size-complex="10pt" style:font-weight-complex="bold"/>
    </style:style>
    <style:style style:name="T162_46" style:family="text">
      <style:text-properties fo:font-size="10pt" style:font-size-asian="10pt" style:font-name-complex="Arial" style:font-size-complex="10pt" style:font-weight-complex="bold"/>
    </style:style>
    <style:style style:name="T162_47" style:family="text">
      <style:text-properties fo:font-size="10pt" style:font-size-asian="10pt" style:font-name-complex="Arial" style:font-size-complex="10pt"/>
    </style:style>
    <style:style style:name="T162_48" style:family="text">
      <style:text-properties fo:font-size="10pt" style:font-size-asian="10pt" style:font-name-complex="Arial" style:font-size-complex="10pt"/>
    </style:style>
    <style:style style:name="T162_49" style:family="text">
      <style:text-properties fo:font-size="10pt" style:font-size-asian="10pt" style:font-name-complex="Arial" style:font-size-complex="10pt" style:font-weight-complex="bold"/>
    </style:style>
    <style:style style:name="T162_50" style:family="text">
      <style:text-properties fo:font-size="10pt" style:font-size-asian="10pt" style:font-name-complex="Arial" style:font-size-complex="10pt"/>
    </style:style>
    <style:style style:name="T162_51" style:family="text">
      <style:text-properties fo:font-size="10pt" style:font-size-asian="10pt" style:font-name-complex="Arial" style:font-size-complex="10pt"/>
    </style:style>
    <style:style style:name="T162_52" style:family="text">
      <style:text-properties fo:font-size="10pt" style:font-size-asian="10pt" style:font-name-complex="Arial" style:font-size-complex="10pt" style:font-weight-complex="bold"/>
    </style:style>
    <style:style style:name="T162_53" style:family="text">
      <style:text-properties fo:font-size="10pt" style:font-size-asian="10pt" style:font-name-complex="Arial" style:font-size-complex="10pt" style:font-weight-complex="bold"/>
    </style:style>
    <style:style style:name="T162_54" style:family="text">
      <style:text-properties fo:font-size="10pt" style:font-size-asian="10pt" style:font-name-complex="Arial" style:font-size-complex="10pt" style:font-weight-complex="bold"/>
    </style:style>
    <style:style style:name="T162_55" style:family="text">
      <style:text-properties fo:font-size="10pt" style:font-size-asian="10pt" style:font-name-complex="Arial" style:font-size-complex="10pt" style:font-weight-complex="bold"/>
    </style:style>
    <style:style style:name="T162_56" style:family="text">
      <style:text-properties fo:font-size="10pt" style:font-size-asian="10pt" style:font-name-complex="Arial" style:font-size-complex="10pt" style:font-weight-complex="bold"/>
    </style:style>
    <style:style style:name="T162_57" style:family="text">
      <style:text-properties fo:font-size="10pt" style:font-size-asian="10pt" style:font-name-complex="Arial" style:font-size-complex="10pt" style:font-weight-complex="bold"/>
    </style:style>
    <style:style style:name="T162_58" style:family="text">
      <style:text-properties fo:font-size="10pt" style:font-size-asian="10pt" style:font-name-complex="Arial" style:font-size-complex="10pt" style:font-weight-complex="bold"/>
    </style:style>
    <style:style style:name="T162_59" style:family="text">
      <style:text-properties fo:font-size="10pt" style:font-size-asian="10pt" style:font-name-complex="Arial" style:font-size-complex="10pt" style:font-weight-complex="bold"/>
    </style:style>
    <style:style style:name="T162_60" style:family="text">
      <style:text-properties fo:font-size="10pt" style:font-size-asian="10pt" style:font-name-complex="Arial" style:font-size-complex="10pt"/>
    </style:style>
    <style:style style:name="T162_61" style:family="text">
      <style:text-properties fo:font-size="10pt" style:font-size-asian="10pt" style:font-name-complex="Arial" style:font-size-complex="10pt"/>
    </style:style>
    <style:style style:name="T162_62" style:family="text">
      <style:text-properties fo:font-size="10pt" style:font-size-asian="10pt" style:font-name-complex="Arial" style:font-size-complex="10pt"/>
    </style:style>
    <style:style style:name="T162_63" style:family="text">
      <style:text-properties fo:font-size="10pt" style:font-size-asian="10pt" style:font-name-complex="Arial" style:font-size-complex="10pt"/>
    </style:style>
    <style:style style:name="T162_64" style:family="text">
      <style:text-properties fo:font-size="10pt" style:font-size-asian="10pt" style:font-name-complex="Arial" style:font-size-complex="10pt"/>
    </style:style>
    <style:style style:name="T162_65" style:family="text">
      <style:text-properties fo:font-size="10pt" style:font-size-asian="10pt" style:font-name-complex="Arial" style:font-size-complex="10pt"/>
    </style:style>
    <style:style style:name="P1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4" style:family="paragraph" style:parent-style-name="Normal">
      <style:paragraph-properties fo:text-align="justify" fo:margin-bottom="0.141cm"/>
    </style:style>
    <style:style style:name="T164_1" style:family="text">
      <style:text-properties fo:font-size="10pt" style:font-size-asian="10pt" style:font-name-complex="Arial" style:font-size-complex="10pt"/>
    </style:style>
    <style:style style:name="T164_2" style:family="text">
      <style:text-properties fo:font-size="10pt" style:font-size-asian="10pt" style:font-name-complex="Arial" style:font-size-complex="10pt"/>
    </style:style>
    <style:style style:name="T164_3" style:family="text">
      <style:text-properties fo:font-size="10pt" style:font-size-asian="10pt" style:font-name-complex="Arial" style:font-size-complex="10pt"/>
    </style:style>
    <style:style style:name="T164_4" style:family="text">
      <style:text-properties fo:font-size="10pt" style:font-size-asian="10pt" style:font-name-complex="Arial" style:font-size-complex="10pt"/>
    </style:style>
    <style:style style:name="T164_5" style:family="text">
      <style:text-properties fo:font-size="10pt" style:font-size-asian="10pt" style:font-name-complex="Arial" style:font-size-complex="10pt"/>
    </style:style>
    <style:style style:name="T164_6" style:family="text">
      <style:text-properties fo:font-size="10pt" style:font-size-asian="10pt" style:font-name-complex="Arial" style:font-size-complex="10pt"/>
    </style:style>
    <style:style style:name="T164_7" style:family="text">
      <style:text-properties fo:font-size="10pt" style:font-size-asian="10pt" style:font-name-complex="Arial" style:font-size-complex="10pt"/>
    </style:style>
    <style:style style:name="T164_8" style:family="text">
      <style:text-properties fo:font-size="10pt" style:font-size-asian="10pt" style:font-name-complex="Arial" style:font-size-complex="10pt"/>
    </style:style>
    <style:style style:name="T164_9" style:family="text">
      <style:text-properties fo:font-size="10pt" style:font-size-asian="10pt" style:font-name-complex="Arial" style:font-size-complex="10pt" style:font-weight-complex="bold"/>
    </style:style>
    <style:style style:name="T164_10" style:family="text">
      <style:text-properties fo:font-size="10pt" style:font-size-asian="10pt" style:font-name-complex="Arial" style:font-size-complex="10pt" style:font-weight-complex="bold"/>
    </style:style>
    <style:style style:name="T164_11" style:family="text">
      <style:text-properties fo:font-size="10pt" style:font-size-asian="10pt" style:font-name-complex="Arial" style:font-size-complex="10pt" style:font-weight-complex="bold"/>
    </style:style>
    <style:style style:name="T164_12" style:family="text">
      <style:text-properties fo:font-size="10pt" style:font-size-asian="10pt" style:font-name-complex="Arial" style:font-size-complex="10pt" style:font-weight-complex="bold"/>
    </style:style>
    <style:style style:name="T164_13" style:family="text">
      <style:text-properties fo:font-size="10pt" style:font-size-asian="10pt" style:font-name-complex="Arial" style:font-size-complex="10pt" style:font-weight-complex="bold"/>
    </style:style>
    <style:style style:name="T164_14" style:family="text">
      <style:text-properties fo:font-size="10pt" style:font-size-asian="10pt" style:font-name-complex="Arial" style:font-size-complex="10pt" style:font-weight-complex="bold"/>
    </style:style>
    <style:style style:name="T164_15" style:family="text">
      <style:text-properties fo:font-size="10pt" style:font-size-asian="10pt" style:font-name-complex="Arial" style:font-size-complex="10pt" style:font-weight-complex="bold"/>
    </style:style>
    <style:style style:name="T164_16" style:family="text">
      <style:text-properties fo:font-size="10pt" style:font-size-asian="10pt" style:font-name-complex="Arial" style:font-size-complex="10pt" style:font-weight-complex="bold"/>
    </style:style>
    <style:style style:name="T164_17" style:family="text">
      <style:text-properties fo:font-size="10pt" style:font-size-asian="10pt" style:font-name-complex="Arial" style:font-size-complex="10pt" style:font-weight-complex="bold"/>
    </style:style>
    <style:style style:name="T164_18" style:family="text">
      <style:text-properties fo:font-size="10pt" style:font-size-asian="10pt" style:font-name-complex="Arial" style:font-size-complex="10pt" style:font-weight-complex="bold"/>
    </style:style>
    <style:style style:name="T164_19" style:family="text">
      <style:text-properties fo:font-size="10pt" style:font-size-asian="10pt" style:font-name-complex="Arial" style:font-size-complex="10pt" style:font-weight-complex="bold"/>
    </style:style>
    <style:style style:name="T164_20" style:family="text">
      <style:text-properties fo:font-size="10pt" style:font-size-asian="10pt" style:font-name-complex="Arial" style:font-size-complex="10pt" style:font-weight-complex="bold"/>
    </style:style>
    <style:style style:name="T164_21" style:family="text">
      <style:text-properties fo:font-size="10pt" style:font-size-asian="10pt" style:font-name-complex="Arial" style:font-size-complex="10pt" style:font-weight-complex="bold"/>
    </style:style>
    <style:style style:name="T164_22" style:family="text">
      <style:text-properties fo:font-size="10pt" style:font-size-asian="10pt" style:font-name-complex="Arial" style:font-size-complex="10pt" style:font-weight-complex="bold"/>
    </style:style>
    <style:style style:name="T164_23" style:family="text">
      <style:text-properties fo:font-size="10pt" style:font-size-asian="10pt" style:font-name-complex="Arial" style:font-size-complex="10pt" style:font-weight-complex="bold"/>
    </style:style>
    <style:style style:name="T164_24" style:family="text">
      <style:text-properties fo:font-size="10pt" style:font-size-asian="10pt" style:font-name-complex="Arial" style:font-size-complex="10pt" style:font-weight-complex="bold"/>
    </style:style>
    <style:style style:name="T164_25" style:family="text">
      <style:text-properties fo:font-size="10pt" style:font-size-asian="10pt" style:font-name-complex="Arial" style:font-size-complex="10pt" style:font-weight-complex="bold"/>
    </style:style>
    <style:style style:name="T164_26" style:family="text">
      <style:text-properties fo:font-size="10pt" style:font-size-asian="10pt" style:font-name-complex="Arial" style:font-size-complex="10pt" style:font-weight-complex="bold"/>
    </style:style>
    <style:style style:name="T164_27" style:family="text">
      <style:text-properties fo:font-size="10pt" style:font-size-asian="10pt" style:font-name-complex="Arial" style:font-size-complex="10pt" style:font-weight-complex="bold"/>
    </style:style>
    <style:style style:name="T164_28" style:family="text">
      <style:text-properties fo:font-size="10pt" style:font-size-asian="10pt" style:font-name-complex="Arial" style:font-size-complex="10pt" style:font-weight-complex="bold"/>
    </style:style>
    <style:style style:name="T164_29" style:family="text">
      <style:text-properties fo:font-size="10pt" style:font-size-asian="10pt" style:font-name-complex="Arial" style:font-size-complex="10pt" style:font-weight-complex="bold"/>
    </style:style>
    <style:style style:name="P165" style:family="paragraph" style:parent-style-name="List_20_Paragraph">
      <style:paragraph-properties fo:text-align="justify" fo:text-indent="-0.63cm" fo:margin-bottom="0.141cm" fo:margin-left="1.259cm"/>
      <style:text-properties fo:font-size="10pt" style:font-size-asian="10pt" style:font-name-complex="Arial" style:font-weight-complex="bold"/>
    </style:style>
    <style:style style:name="T165_1" style:family="text">
      <style:text-properties fo:font-size="10pt" style:font-size-asian="10pt" style:font-name-complex="Arial" style:font-weight-complex="bold"/>
    </style:style>
    <style:style style:name="T165_2" style:family="text">
      <style:text-properties fo:font-size="10pt" style:font-size-asian="10pt" style:font-name-complex="Arial" style:font-weight-complex="bold"/>
    </style:style>
    <style:style style:name="T165_3" style:family="text">
      <style:text-properties fo:font-size="10pt" style:font-size-asian="10pt" style:font-name-complex="Arial" style:font-weight-complex="bold"/>
    </style:style>
    <style:style style:name="T165_4" style:family="text">
      <style:text-properties fo:font-size="10pt" style:font-size-asian="10pt" style:font-name-complex="Arial" style:font-weight-complex="bold"/>
    </style:style>
    <style:style style:name="P166" style:family="paragraph" style:parent-style-name="List_20_Paragraph">
      <style:paragraph-properties fo:text-align="justify" fo:text-indent="-0.63cm" fo:margin-bottom="0.141cm" fo:margin-left="1.259cm"/>
      <style:text-properties fo:font-size="10pt" style:font-size-asian="10pt" style:font-name-complex="Arial" style:font-weight-complex="bold"/>
    </style:style>
    <style:style style:name="T166_1" style:family="text">
      <style:text-properties fo:font-size="10pt" style:font-size-asian="10pt" style:font-name-complex="Arial" style:font-weight-complex="bold"/>
    </style:style>
    <style:style style:name="T166_2" style:family="text">
      <style:text-properties fo:font-size="10pt" style:font-size-asian="10pt" style:font-name-complex="Arial" style:font-weight-complex="bold"/>
    </style:style>
    <style:style style:name="T166_3" style:family="text">
      <style:text-properties fo:font-size="10pt" style:font-size-asian="10pt" style:font-name-complex="Arial" style:font-weight-complex="bold"/>
    </style:style>
    <style:style style:name="T166_4" style:family="text">
      <style:text-properties fo:font-size="10pt" style:font-size-asian="10pt" style:font-name-complex="Arial" style:font-weight-complex="bold"/>
    </style:style>
    <style:style style:name="T166_5" style:family="text">
      <style:text-properties fo:font-size="10pt" style:font-size-asian="10pt" style:font-name-complex="Arial" style:font-weight-complex="bold"/>
    </style:style>
    <style:style style:name="T166_6" style:family="text">
      <style:text-properties fo:font-size="10pt" style:font-size-asian="10pt" style:font-name-complex="Arial" style:font-weight-complex="bold"/>
    </style:style>
    <style:style style:name="T166_7" style:family="text">
      <style:text-properties fo:font-size="10pt" style:font-size-asian="10pt" style:font-name-complex="Arial" style:font-weight-complex="bold"/>
    </style:style>
    <style:style style:name="T166_8" style:family="text">
      <style:text-properties fo:font-size="10pt" style:font-size-asian="10pt" style:font-name-complex="Arial" style:font-weight-complex="bold"/>
    </style:style>
    <style:style style:name="T166_9" style:family="text">
      <style:text-properties fo:font-size="10pt" style:font-size-asian="10pt" style:font-name-complex="Arial" style:font-weight-complex="bold"/>
    </style:style>
    <style:style style:name="T166_10" style:family="text">
      <style:text-properties fo:font-size="10pt" style:font-size-asian="10pt" style:font-name-complex="Arial" style:font-weight-complex="bold"/>
    </style:style>
    <style:style style:name="T166_11" style:family="text">
      <style:text-properties fo:font-size="10pt" style:font-size-asian="10pt" style:font-name-complex="Arial" style:font-weight-complex="bold"/>
    </style:style>
    <style:style style:name="T166_12" style:family="text">
      <style:text-properties fo:font-size="10pt" style:font-size-asian="10pt" style:font-name-complex="Arial" style:font-weight-complex="bold"/>
    </style:style>
    <style:style style:name="T166_13" style:family="text">
      <style:text-properties fo:font-size="10pt" style:font-size-asian="10pt" style:font-name-complex="Arial" style:font-weight-complex="bold"/>
    </style:style>
    <style:style style:name="T166_14" style:family="text">
      <style:text-properties fo:font-size="10pt" style:font-size-asian="10pt" style:font-name-complex="Arial" style:font-weight-complex="bold"/>
    </style:style>
    <style:style style:name="P167" style:family="paragraph" style:parent-style-name="List_20_Paragraph">
      <style:paragraph-properties fo:text-align="justify" fo:text-indent="-0.63cm" fo:margin-bottom="0.141cm" fo:margin-left="1.259cm"/>
      <style:text-properties fo:font-size="10pt" style:font-size-asian="10pt" style:font-name-complex="Arial" style:font-weight-complex="bold"/>
    </style:style>
    <style:style style:name="T167_1" style:family="text">
      <style:text-properties fo:font-size="10pt" style:font-size-asian="10pt" style:font-name-complex="Arial" style:font-weight-complex="bold"/>
    </style:style>
    <style:style style:name="T167_2" style:family="text">
      <style:text-properties fo:font-size="10pt" style:font-size-asian="10pt" style:font-name-complex="Arial" style:font-weight-complex="bold"/>
    </style:style>
    <style:style style:name="T167_3" style:family="text">
      <style:text-properties fo:font-size="10pt" style:font-size-asian="10pt" style:font-name-complex="Arial" style:font-weight-complex="bold"/>
    </style:style>
    <style:style style:name="P168" style:family="paragraph" style:parent-style-name="Normal">
      <style:paragraph-properties fo:text-align="justify" fo:margin-left="0.63cm"/>
      <style:text-properties fo:font-size="10pt" style:font-size-asian="10pt" style:font-name-complex="Arial" style:font-weight-complex="bold"/>
    </style:style>
    <style:style style:name="P169" style:family="paragraph" style:parent-style-name="Normal">
      <style:paragraph-properties fo:text-align="justify" fo:margin-bottom="0.141cm"/>
    </style:style>
    <style:style style:name="T16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70" style:family="paragraph" style:parent-style-name="Normal">
      <style:paragraph-properties fo:text-align="justify"/>
    </style:style>
    <style:style style:name="T170_1" style:family="text">
      <style:text-properties fo:font-size="10pt" style:font-size-asian="10pt" style:font-name-complex="Arial" style:font-size-complex="10pt" style:font-weight-complex="bold"/>
    </style:style>
    <style:style style:name="T170_2" style:family="text">
      <style:text-properties fo:font-size="10pt" style:font-size-asian="10pt" style:font-name-complex="Arial" style:font-size-complex="10pt" style:font-weight-complex="bold"/>
    </style:style>
    <style:style style:name="T170_3" style:family="text">
      <style:text-properties fo:font-size="10pt" style:font-size-asian="10pt" style:font-name-complex="Arial" style:font-size-complex="10pt"/>
    </style:style>
    <style:style style:name="T170_4" style:family="text">
      <style:text-properties fo:font-size="10pt" style:font-size-asian="10pt" style:font-name-complex="Arial" style:font-size-complex="10pt"/>
    </style:style>
    <style:style style:name="T170_5" style:family="text">
      <style:text-properties fo:font-size="10pt" style:font-size-asian="10pt" style:font-name-complex="Arial" style:font-size-complex="10pt"/>
    </style:style>
    <style:style style:name="T170_6" style:family="text">
      <style:text-properties fo:font-size="10pt" style:font-size-asian="10pt" style:font-name-complex="Arial" style:font-size-complex="10pt" style:font-weight-complex="bold"/>
    </style:style>
    <style:style style:name="P171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172" style:family="paragraph" style:parent-style-name="Normal">
      <style:paragraph-properties fo:text-align="justify" fo:margin-bottom="0.141cm"/>
    </style:style>
    <style:style style:name="T172_1" style:family="text">
      <style:text-properties fo:font-size="10pt" style:font-size-asian="10pt" style:font-name-complex="Arial" style:font-size-complex="10pt" fo:font-weight="bold" style:font-weight-asian="bold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fo:color="#000000" fo:font-size="10pt" style:font-size-asian="10pt" style:font-name-complex="Arial" style:font-size-complex="10pt"/>
    </style:style>
    <style:style style:name="T173_2" style:family="text">
      <style:text-properties fo:color="#000000" fo:font-size="10pt" style:font-size-asian="10pt" style:font-name-complex="Arial" style:font-size-complex="10pt"/>
    </style:style>
    <style:style style:name="T173_3" style:family="text">
      <style:text-properties fo:color="#000000" fo:font-size="10pt" style:font-size-asian="10pt" style:font-name-complex="Arial" style:font-size-complex="10pt"/>
    </style:style>
    <style:style style:name="T173_4" style:family="text">
      <style:text-properties fo:color="#000000" fo:font-size="10pt" style:font-size-asian="10pt" style:font-name-complex="Arial" style:font-size-complex="10pt"/>
    </style:style>
    <style:style style:name="T173_5" style:family="text">
      <style:text-properties fo:color="#000000" fo:font-size="10pt" style:font-size-asian="10pt" style:font-name-complex="Arial" style:font-size-complex="10pt"/>
    </style:style>
    <style:style style:name="T173_6" style:family="text">
      <style:text-properties fo:color="#000000" fo:font-size="10pt" style:font-size-asian="10pt" style:font-name-complex="Arial" style:font-size-complex="10pt"/>
    </style:style>
    <style:style style:name="T173_7" style:family="text">
      <style:text-properties fo:color="#000000" fo:font-size="10pt" style:font-size-asian="10pt" style:font-name-complex="Arial" style:font-size-complex="10pt"/>
    </style:style>
    <style:style style:name="T173_8" style:family="text">
      <style:text-properties fo:color="#000000" fo:font-size="10pt" style:font-size-asian="10pt" style:font-name-complex="Arial" style:font-size-complex="10pt"/>
    </style:style>
    <style:style style:name="T173_9" style:family="text">
      <style:text-properties fo:color="#000000" fo:font-size="10pt" style:font-size-asian="10pt" style:font-name-complex="Arial" style:font-size-complex="10pt"/>
    </style:style>
    <style:style style:name="T173_10" style:family="text">
      <style:text-properties fo:color="#000000" fo:font-size="10pt" style:font-size-asian="10pt" style:font-name-complex="Arial" style:font-size-complex="10pt"/>
    </style:style>
    <style:style style:name="T173_11" style:family="text">
      <style:text-properties fo:color="#000000" fo:font-size="10pt" style:font-size-asian="10pt" style:font-name-complex="Arial" style:font-size-complex="10pt"/>
    </style:style>
    <style:style style:name="T173_12" style:family="text">
      <style:text-properties fo:color="#000000" fo:font-size="10pt" style:font-size-asian="10pt" style:font-name-complex="Arial" style:font-size-complex="10pt"/>
    </style:style>
    <style:style style:name="T173_13" style:family="text">
      <style:text-properties fo:color="#000000" fo:font-size="10pt" style:font-size-asian="10pt" style:font-name-complex="Arial" style:font-size-complex="10pt"/>
    </style:style>
    <style:style style:name="T173_14" style:family="text">
      <style:text-properties fo:color="#000000" fo:font-size="10pt" style:font-size-asian="10pt" style:font-name-complex="Arial" style:font-size-complex="10pt"/>
    </style:style>
    <style:style style:name="T173_15" style:family="text">
      <style:text-properties fo:color="#000000" fo:font-size="10pt" style:font-size-asian="10pt" style:font-name-complex="Arial" style:font-size-complex="10pt"/>
    </style:style>
    <style:style style:name="T173_16" style:family="text">
      <style:text-properties fo:color="#000000" fo:font-size="10pt" style:font-size-asian="10pt" style:font-name-complex="Arial" style:font-size-complex="10pt"/>
    </style:style>
    <style:style style:name="T173_17" style:family="text">
      <style:text-properties fo:color="#000000" fo:font-size="10pt" style:font-size-asian="10pt" style:font-name-complex="Arial" style:font-size-complex="10pt"/>
    </style:style>
    <style:style style:name="T173_18" style:family="text">
      <style:text-properties fo:color="#000000" fo:font-size="10pt" style:font-size-asian="10pt" style:font-name-complex="Arial" style:font-size-complex="10pt"/>
    </style:style>
    <style:style style:name="T173_19" style:family="text">
      <style:text-properties fo:color="#000000" fo:font-size="10pt" style:font-size-asian="10pt" style:font-name-complex="Arial" style:font-size-complex="10pt"/>
    </style:style>
    <style:style style:name="T173_20" style:family="text">
      <style:text-properties fo:color="#000000" fo:font-size="10pt" style:font-size-asian="10pt" style:font-name-complex="Arial" style:font-size-complex="10pt"/>
    </style:style>
    <style:style style:name="P174" style:family="paragraph" style:parent-style-name="Normal">
      <style:paragraph-properties fo:text-align="justify"/>
      <style:text-properties fo:color="#000000" fo:font-size="10pt" style:font-size-asian="10pt" style:font-name-complex="Arial" style:font-size-complex="10pt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color="#000000" fo:font-size="10pt" style:font-size-asian="10pt" style:font-name-complex="Arial" style:font-size-complex="10pt"/>
    </style:style>
    <style:style style:name="T175_2" style:family="text">
      <style:text-properties fo:color="#000000" fo:font-size="10pt" style:font-size-asian="10pt" style:font-name-complex="Arial" style:font-size-complex="10pt"/>
    </style:style>
    <style:style style:name="T175_3" style:family="text">
      <style:text-properties fo:color="#000000" fo:font-size="10pt" style:font-size-asian="10pt" style:font-name-complex="Arial" style:font-size-complex="10pt"/>
    </style:style>
    <style:style style:name="T175_4" style:family="text">
      <style:text-properties fo:color="#000000" fo:font-size="10pt" style:font-size-asian="10pt" style:font-name-complex="Arial" style:font-size-complex="10pt"/>
    </style:style>
    <style:style style:name="T175_5" style:family="text">
      <style:text-properties fo:color="#000000" fo:font-size="10pt" style:font-size-asian="10pt" style:font-name-complex="Arial" style:font-size-complex="10pt"/>
    </style:style>
    <style:style style:name="T175_6" style:family="text">
      <style:text-properties fo:color="#000000" fo:font-size="10pt" style:font-size-asian="10pt" style:font-name-complex="Arial" style:font-size-complex="10pt"/>
    </style:style>
    <style:style style:name="T175_7" style:family="text">
      <style:text-properties fo:color="#000000" fo:font-size="10pt" style:font-size-asian="10pt" style:font-name-complex="Arial" style:font-size-complex="10pt"/>
    </style:style>
    <style:style style:name="T175_8" style:family="text">
      <style:text-properties fo:color="#000000" fo:font-size="10pt" style:font-size-asian="10pt" style:font-name-complex="Arial" style:font-size-complex="10pt"/>
    </style:style>
    <style:style style:name="T175_9" style:family="text">
      <style:text-properties fo:color="#000000" fo:font-size="10pt" style:font-size-asian="10pt" style:font-name-complex="Arial" style:font-size-complex="10pt"/>
    </style:style>
    <style:style style:name="T175_10" style:family="text">
      <style:text-properties fo:color="#000000" fo:font-size="10pt" style:font-size-asian="10pt" style:font-name-complex="Arial" style:font-size-complex="10pt"/>
    </style:style>
    <style:style style:name="T175_11" style:family="text">
      <style:text-properties fo:color="#000000" fo:font-size="10pt" style:font-size-asian="10pt" style:font-name-complex="Arial" style:font-size-complex="10pt"/>
    </style:style>
    <style:style style:name="T175_12" style:family="text">
      <style:text-properties fo:color="#000000" fo:font-size="10pt" style:font-size-asian="10pt" style:font-name-complex="Arial" style:font-size-complex="10pt"/>
    </style:style>
    <style:style style:name="T175_13" style:family="text">
      <style:text-properties fo:color="#000000" fo:font-size="10pt" style:font-size-asian="10pt" style:font-name-complex="Arial" style:font-size-complex="10pt"/>
    </style:style>
    <style:style style:name="T175_14" style:family="text">
      <style:text-properties fo:color="#000000" fo:font-size="10pt" style:font-size-asian="10pt" style:font-name-complex="Arial" style:font-size-complex="10pt"/>
    </style:style>
    <style:style style:name="T175_15" style:family="text">
      <style:text-properties fo:color="#000000" fo:font-size="10pt" style:font-size-asian="10pt" style:font-name-complex="Arial" style:font-size-complex="10pt"/>
    </style:style>
    <style:style style:name="T175_16" style:family="text">
      <style:text-properties fo:color="#000000" fo:font-size="10pt" style:font-size-asian="10pt" style:font-name-complex="Arial" style:font-size-complex="10pt"/>
    </style:style>
    <style:style style:name="T175_17" style:family="text">
      <style:text-properties fo:color="#000000" fo:font-size="10pt" style:font-size-asian="10pt" style:font-name-complex="Arial" style:font-size-complex="10pt"/>
    </style:style>
    <style:style style:name="T175_18" style:family="text">
      <style:text-properties fo:color="#000000" fo:font-size="10pt" style:font-size-asian="10pt" style:font-name-complex="Arial" style:font-size-complex="10pt"/>
    </style:style>
    <style:style style:name="T175_19" style:family="text">
      <style:text-properties fo:color="#000000" fo:font-size="10pt" style:font-size-asian="10pt" style:font-name-complex="Arial" style:font-size-complex="10pt"/>
    </style:style>
    <style:style style:name="T175_20" style:family="text">
      <style:text-properties fo:color="#000000" fo:font-size="10pt" style:font-size-asian="10pt" style:font-name-complex="Arial" style:font-size-complex="10pt"/>
    </style:style>
    <style:style style:name="T175_21" style:family="text">
      <style:text-properties fo:color="#000000" fo:font-size="10pt" style:font-size-asian="10pt" style:font-name-complex="Arial" style:font-size-complex="10pt"/>
    </style:style>
    <style:style style:name="T175_22" style:family="text">
      <style:text-properties fo:color="#000000" fo:font-size="10pt" style:font-size-asian="10pt" style:font-name-complex="Arial" style:font-size-complex="10pt"/>
    </style:style>
    <style:style style:name="T175_23" style:family="text">
      <style:text-properties fo:color="#000000" fo:font-size="10pt" style:font-size-asian="10pt" style:font-name-complex="Arial" style:font-size-complex="10pt"/>
    </style:style>
    <style:style style:name="T175_24" style:family="text">
      <style:text-properties fo:color="#000000" fo:font-size="10pt" style:font-size-asian="10pt" style:font-name-complex="Arial" style:font-size-complex="10pt"/>
    </style:style>
    <style:style style:name="T175_25" style:family="text">
      <style:text-properties fo:color="#000000" fo:font-size="10pt" style:font-size-asian="10pt" style:font-name-complex="Arial" style:font-size-complex="10pt"/>
    </style:style>
    <style:style style:name="T175_26" style:family="text">
      <style:text-properties fo:color="#000000" fo:font-size="10pt" style:font-size-asian="10pt" style:font-name-complex="Arial" style:font-size-complex="10pt"/>
    </style:style>
    <style:style style:name="T175_27" style:family="text">
      <style:text-properties fo:color="#000000" fo:font-size="10pt" style:font-size-asian="10pt" style:font-name-complex="Arial" style:font-size-complex="10pt"/>
    </style:style>
    <style:style style:name="T175_28" style:family="text">
      <style:text-properties fo:color="#000000" fo:font-size="10pt" style:font-size-asian="10pt" style:font-name-complex="Arial" style:font-size-complex="10pt"/>
    </style:style>
    <style:style style:name="T175_29" style:family="text">
      <style:text-properties fo:color="#000000" fo:font-size="10pt" style:font-size-asian="10pt" style:font-name-complex="Arial" style:font-size-complex="10pt"/>
    </style:style>
    <style:style style:name="T175_30" style:family="text">
      <style:text-properties fo:color="#000000" fo:font-size="10pt" style:font-size-asian="10pt" style:font-name-complex="Arial" style:font-size-complex="10pt"/>
    </style:style>
    <style:style style:name="T175_31" style:family="text">
      <style:text-properties fo:color="#000000" fo:font-size="10pt" style:font-size-asian="10pt" style:font-name-complex="Arial" style:font-size-complex="10pt"/>
    </style:style>
    <style:style style:name="T175_32" style:family="text">
      <style:text-properties fo:color="#000000" fo:font-size="10pt" style:font-size-asian="10pt" style:font-name-complex="Arial" style:font-size-complex="10pt"/>
    </style:style>
    <style:style style:name="T175_33" style:family="text">
      <style:text-properties fo:color="#000000" fo:font-size="10pt" style:font-size-asian="10pt" style:font-name-complex="Arial" style:font-size-complex="10pt"/>
    </style:style>
    <style:style style:name="T175_34" style:family="text">
      <style:text-properties fo:color="#000000" fo:font-size="10pt" style:font-size-asian="10pt" style:font-name-complex="Arial" style:font-size-complex="10pt"/>
    </style:style>
    <style:style style:name="T175_35" style:family="text">
      <style:text-properties fo:color="#000000" fo:font-size="10pt" style:font-size-asian="10pt" style:font-name-complex="Arial" style:font-size-complex="10pt"/>
    </style:style>
    <style:style style:name="T175_36" style:family="text">
      <style:text-properties fo:color="#000000" fo:font-size="10pt" style:font-size-asian="10pt" style:font-name-complex="Arial" style:font-size-complex="10pt"/>
    </style:style>
    <style:style style:name="T175_37" style:family="text">
      <style:text-properties fo:color="#000000" fo:font-size="10pt" style:font-size-asian="10pt" style:font-name-complex="Arial" style:font-size-complex="10pt"/>
    </style:style>
    <style:style style:name="T175_38" style:family="text">
      <style:text-properties fo:color="#000000" fo:font-size="10pt" style:font-size-asian="10pt" style:font-name-complex="Arial" style:font-size-complex="10pt"/>
    </style:style>
    <style:style style:name="T175_39" style:family="text">
      <style:text-properties fo:color="#000000" fo:font-size="10pt" style:font-size-asian="10pt" style:font-name-complex="Arial" style:font-size-complex="10pt"/>
    </style:style>
    <style:style style:name="T175_40" style:family="text">
      <style:text-properties fo:color="#000000" fo:font-size="10pt" style:font-size-asian="10pt" style:font-name-complex="Arial" style:font-size-complex="10pt"/>
    </style:style>
    <style:style style:name="T175_41" style:family="text">
      <style:text-properties fo:color="#000000" fo:font-size="10pt" style:font-size-asian="10pt" style:font-name-complex="Arial" style:font-size-complex="10pt"/>
    </style:style>
    <style:style style:name="T175_42" style:family="text">
      <style:text-properties fo:color="#000000" fo:font-size="10pt" style:font-size-asian="10pt" style:font-name-complex="Arial" style:font-size-complex="10pt"/>
    </style:style>
    <style:style style:name="T175_43" style:family="text">
      <style:text-properties fo:color="#000000" fo:font-size="10pt" style:font-size-asian="10pt" style:font-name-complex="Arial" style:font-size-complex="10pt"/>
    </style:style>
    <style:style style:name="T175_44" style:family="text">
      <style:text-properties fo:color="#000000" fo:font-size="10pt" style:font-size-asian="10pt" style:font-name-complex="Arial" style:font-size-complex="10pt"/>
    </style:style>
    <style:style style:name="T175_45" style:family="text">
      <style:text-properties fo:color="#000000" fo:font-size="10pt" style:font-size-asian="10pt" style:font-name-complex="Arial" style:font-size-complex="10pt"/>
    </style:style>
    <style:style style:name="T175_46" style:family="text">
      <style:text-properties fo:color="#000000" fo:font-size="10pt" style:font-size-asian="10pt" style:font-name-complex="Arial" style:font-size-complex="10pt"/>
    </style:style>
    <style:style style:name="T175_47" style:family="text">
      <style:text-properties fo:color="#000000" fo:font-size="10pt" style:font-size-asian="10pt" style:font-name-complex="Arial" style:font-size-complex="10pt"/>
    </style:style>
    <style:style style:name="T175_48" style:family="text">
      <style:text-properties fo:color="#000000" fo:font-size="10pt" style:font-size-asian="10pt" style:font-name-complex="Arial" style:font-size-complex="10pt"/>
    </style:style>
    <style:style style:name="T175_49" style:family="text">
      <style:text-properties fo:color="#000000" fo:font-size="10pt" style:font-size-asian="10pt" style:font-name-complex="Arial" style:font-size-complex="10pt"/>
    </style:style>
    <style:style style:name="T175_50" style:family="text">
      <style:text-properties fo:color="#000000" fo:font-size="10pt" style:font-size-asian="10pt" style:font-name-complex="Arial" style:font-size-complex="10pt"/>
    </style:style>
    <style:style style:name="P176" style:family="paragraph" style:parent-style-name="Normal">
      <style:paragraph-properties fo:break-before="page" fo:line-height="108%" fo:margin-bottom="0.282cm"/>
    </style:style>
    <style:style style:name="Table8" style:family="table">
      <style:table-properties table:align="left" style:width="16.503cm" fo:margin-left="-0.259cm"/>
    </style:style>
    <style:style style:name="Column27" style:family="table-column">
      <style:table-column-properties style:column-width="3.013cm"/>
    </style:style>
    <style:style style:name="Column28" style:family="table-column">
      <style:table-column-properties style:column-width="1.087cm"/>
    </style:style>
    <style:style style:name="Column29" style:family="table-column">
      <style:table-column-properties style:column-width="1.653cm"/>
    </style:style>
    <style:style style:name="Column30" style:family="table-column">
      <style:table-column-properties style:column-width="5.791cm"/>
    </style:style>
    <style:style style:name="Column31" style:family="table-column">
      <style:table-column-properties style:column-width="4.96cm"/>
    </style:style>
    <style:style style:name="Row23" style:family="table-row">
      <style:table-row-properties style:min-row-height="0.863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100%" fo:margin-bottom="0cm"/>
    </style:style>
    <style:style style:name="T1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4" style:family="table-row">
      <style:table-row-properties style:min-row-height="0.612cm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justify" fo:line-height="100%" fo:margin-bottom="0cm"/>
    </style:style>
    <style:style style:name="T1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justify"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justify"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justify" fo:line-height="100%" fo:margin-bottom="0cm"/>
    </style:style>
    <style:style style:name="T182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25" style:family="table-row">
      <style:table-row-properties style:min-row-height="0.609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justify" fo:line-height="100%" fo:margin-bottom="0cm"/>
    </style:style>
    <style:style style:name="T18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justify"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9" style:family="table">
      <style:table-properties table:align="left" style:width="16.494cm" fo:margin-left="0cm"/>
    </style:style>
    <style:style style:name="Column32" style:family="table-column">
      <style:table-column-properties style:column-width="8.192cm"/>
    </style:style>
    <style:style style:name="Column33" style:family="table-column">
      <style:table-column-properties style:column-width="2.801cm"/>
    </style:style>
    <style:style style:name="Column34" style:family="table-column">
      <style:table-column-properties style:column-width="5.502cm"/>
    </style:style>
    <style:style style:name="Row26" style:family="table-row">
      <style:table-row-properties style:min-row-height="0.482cm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justify"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line-height="100%" fo:margin-bottom="0cm"/>
    </style:style>
    <style:style style:name="T1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7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9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1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1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93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3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T193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P194" style:family="paragraph" style:parent-style-name="Normal">
      <style:paragraph-properties fo:text-align="justify" fo:margin-bottom="0.212cm"/>
    </style:style>
    <style:style style:name="T194_1" style:family="text">
      <style:text-properties fo:font-size="10pt" style:font-size-asian="10pt" style:font-name-complex="Arial" style:font-size-complex="10pt"/>
    </style:style>
    <style:style style:name="T194_2" style:family="text">
      <style:text-properties fo:font-size="10pt" style:font-size-asian="10pt" style:font-name-complex="Arial" style:font-size-complex="10pt"/>
    </style:style>
    <style:style style:name="T194_3" style:family="text">
      <style:text-properties fo:font-size="10pt" style:font-size-asian="10pt" style:font-name-complex="Arial" style:font-size-complex="10pt"/>
    </style:style>
    <style:style style:name="T194_4" style:family="text">
      <style:text-properties fo:font-size="10pt" style:font-size-asian="10pt" style:font-name-complex="Arial" style:font-size-complex="10pt"/>
    </style:style>
    <style:style style:name="T194_5" style:family="text">
      <style:text-properties fo:font-size="10pt" style:font-size-asian="10pt" style:font-name-complex="Arial" style:font-size-complex="10pt"/>
    </style:style>
    <style:style style:name="T194_6" style:family="text">
      <style:text-properties fo:font-size="10pt" style:font-size-asian="10pt" style:font-name-complex="Arial" style:font-size-complex="10pt"/>
    </style:style>
    <style:style style:name="T194_7" style:family="text">
      <style:text-properties fo:font-size="10pt" style:font-size-asian="10pt" style:font-name-complex="Arial" style:font-size-complex="10pt"/>
    </style:style>
    <style:style style:name="T194_8" style:family="text">
      <style:text-properties fo:font-size="10pt" style:font-size-asian="10pt" style:font-name-complex="Arial" style:font-size-complex="10pt"/>
    </style:style>
    <style:style style:name="T194_9" style:family="text">
      <style:text-properties fo:font-size="10pt" style:font-size-asian="10pt" style:font-name-complex="Arial" style:font-size-complex="10pt"/>
    </style:style>
    <style:style style:name="T194_10" style:family="text">
      <style:text-properties fo:font-size="10pt" style:font-size-asian="10pt" style:font-name-complex="Arial" style:font-size-complex="10pt"/>
    </style:style>
    <style:style style:name="T194_11" style:family="text">
      <style:text-properties fo:font-size="10pt" style:font-size-asian="10pt" style:font-name-complex="Arial" style:font-size-complex="10pt"/>
    </style:style>
    <style:style style:name="T194_12" style:family="text">
      <style:text-properties fo:font-size="10pt" style:font-size-asian="10pt" style:font-name-complex="Arial" style:font-size-complex="10pt"/>
    </style:style>
    <style:style style:name="T194_13" style:family="text">
      <style:text-properties fo:font-size="10pt" style:font-size-asian="10pt" style:font-name-complex="Arial" style:font-size-complex="10pt"/>
    </style:style>
    <style:style style:name="T194_14" style:family="text">
      <style:text-properties fo:font-size="10pt" style:font-size-asian="10pt" style:font-name-complex="Arial" style:font-size-complex="10pt"/>
    </style:style>
    <style:style style:name="T194_15" style:family="text">
      <style:text-properties fo:font-size="10pt" style:font-size-asian="10pt" style:font-name-complex="Arial" style:font-size-complex="10pt"/>
    </style:style>
    <style:style style:name="T194_16" style:family="text">
      <style:text-properties fo:font-size="10pt" style:font-size-asian="10pt" style:font-name-complex="Arial" style:font-size-complex="10pt"/>
    </style:style>
    <style:style style:name="T194_17" style:family="text">
      <style:text-properties fo:font-size="10pt" style:font-size-asian="10pt" style:font-name-complex="Arial" style:font-size-complex="10pt"/>
    </style:style>
    <style:style style:name="T194_18" style:family="text">
      <style:text-properties fo:font-size="10pt" style:font-size-asian="10pt" style:font-name-complex="Arial" style:font-size-complex="10pt"/>
    </style:style>
    <style:style style:name="T194_19" style:family="text">
      <style:text-properties fo:font-size="10pt" style:font-size-asian="10pt" style:font-name-complex="Arial" style:font-size-complex="10pt"/>
    </style:style>
    <style:style style:name="T194_20" style:family="text">
      <style:text-properties fo:font-size="10pt" style:font-size-asian="10pt" style:font-name-complex="Arial" style:font-size-complex="10pt"/>
    </style:style>
    <style:style style:name="T194_21" style:family="text">
      <style:text-properties fo:font-size="10pt" style:font-size-asian="10pt" style:font-name-complex="Arial" style:font-size-complex="10pt"/>
    </style:style>
    <style:style style:name="T194_22" style:family="text">
      <style:text-properties fo:font-size="10pt" style:font-size-asian="10pt" style:font-name-complex="Arial" style:font-size-complex="10pt"/>
    </style:style>
    <style:style style:name="T194_23" style:family="text">
      <style:text-properties fo:font-size="10pt" style:font-size-asian="10pt" style:font-name-complex="Arial" style:font-size-complex="10pt"/>
    </style:style>
    <style:style style:name="T194_24" style:family="text">
      <style:text-properties fo:font-size="10pt" style:font-size-asian="10pt" style:font-name-complex="Arial" style:font-size-complex="10pt"/>
    </style:style>
    <style:style style:name="T194_25" style:family="text">
      <style:text-properties fo:font-size="10pt" style:font-size-asian="10pt" style:font-name-complex="Arial" style:font-size-complex="10pt"/>
    </style:style>
    <style:style style:name="T194_26" style:family="text">
      <style:text-properties fo:font-size="10pt" style:font-size-asian="10pt" style:font-name-complex="Arial" style:font-size-complex="10pt"/>
    </style:style>
    <style:style style:name="T194_27" style:family="text">
      <style:text-properties fo:font-size="10pt" style:font-size-asian="10pt" style:font-name-complex="Arial" style:font-size-complex="10pt"/>
    </style:style>
    <style:style style:name="T194_28" style:family="text">
      <style:text-properties fo:font-size="10pt" style:font-size-asian="10pt" style:font-name-complex="Arial" style:font-size-complex="10pt"/>
    </style:style>
    <style:style style:name="T194_29" style:family="text">
      <style:text-properties fo:font-size="10pt" style:font-size-asian="10pt" style:font-name-complex="Arial" style:font-size-complex="10pt"/>
    </style:style>
    <style:style style:name="T194_30" style:family="text">
      <style:text-properties fo:font-size="10pt" style:font-size-asian="10pt" style:font-name-complex="Arial" style:font-size-complex="10pt"/>
    </style:style>
    <style:style style:name="T194_31" style:family="text">
      <style:text-properties fo:font-size="10pt" style:font-size-asian="10pt" style:font-name-complex="Arial" style:font-size-complex="10pt"/>
    </style:style>
    <style:style style:name="T194_32" style:family="text">
      <style:text-properties fo:font-size="10pt" style:font-size-asian="10pt" style:font-name-complex="Arial" style:font-size-complex="10pt"/>
    </style:style>
    <style:style style:name="T194_33" style:family="text">
      <style:text-properties fo:font-size="10pt" style:font-size-asian="10pt" style:font-name-complex="Arial" style:font-size-complex="10pt"/>
    </style:style>
    <style:style style:name="T194_34" style:family="text">
      <style:text-properties fo:font-size="10pt" style:font-size-asian="10pt" style:font-name-complex="Arial" style:font-size-complex="10pt"/>
    </style:style>
    <style:style style:name="T194_35" style:family="text">
      <style:text-properties fo:font-size="10pt" style:font-size-asian="10pt" style:font-name-complex="Arial" style:font-size-complex="10pt"/>
    </style:style>
    <style:style style:name="T194_36" style:family="text">
      <style:text-properties fo:font-size="10pt" style:font-size-asian="10pt" style:font-name-complex="Arial" style:font-size-complex="10pt"/>
    </style:style>
    <style:style style:name="T194_37" style:family="text">
      <style:text-properties fo:font-size="10pt" style:font-size-asian="10pt" style:font-name-complex="Arial" style:font-size-complex="10pt"/>
    </style:style>
    <style:style style:name="T194_38" style:family="text">
      <style:text-properties fo:font-size="10pt" style:font-size-asian="10pt" style:font-name-complex="Arial" style:font-size-complex="10pt"/>
    </style:style>
    <style:style style:name="T194_39" style:family="text">
      <style:text-properties fo:font-size="10pt" style:font-size-asian="10pt" style:font-name-complex="Arial" style:font-size-complex="10pt"/>
    </style:style>
    <style:style style:name="T194_40" style:family="text">
      <style:text-properties fo:font-size="10pt" style:font-size-asian="10pt" style:font-name-complex="Arial" style:font-size-complex="10pt"/>
    </style:style>
    <style:style style:name="T194_41" style:family="text">
      <style:text-properties fo:font-size="10pt" style:font-size-asian="10pt" style:font-name-complex="Arial" style:font-size-complex="10pt"/>
    </style:style>
    <style:style style:name="T194_42" style:family="text">
      <style:text-properties fo:font-size="10pt" style:font-size-asian="10pt" style:font-name-complex="Arial" style:font-size-complex="10pt"/>
    </style:style>
    <style:style style:name="T194_43" style:family="text">
      <style:text-properties fo:font-size="10pt" style:font-size-asian="10pt" style:font-name-complex="Arial" style:font-size-complex="10pt"/>
    </style:style>
    <style:style style:name="P195" style:family="paragraph" style:parent-style-name="List_20_Paragraph">
      <style:paragraph-properties fo:text-align="justify" fo:text-indent="-0.63cm" fo:margin-bottom="0.212cm" fo:margin-left="1.259cm"/>
      <style:text-properties fo:font-size="10pt" style:font-size-asian="10pt" style:font-name-complex="Arial"/>
    </style:style>
    <style:style style:name="T195_1" style:family="text">
      <style:text-properties fo:font-size="10pt" style:font-size-asian="10pt" style:font-name-complex="Arial" fo:font-weight="bold" style:font-weight-asian="bold" style:font-weight-complex="bold"/>
    </style:style>
    <style:style style:name="T195_2" style:family="text">
      <style:text-properties fo:font-size="10pt" style:font-size-asian="10pt" style:font-name-complex="Arial" fo:font-weight="bold" style:font-weight-asian="bold" style:font-weight-complex="bold"/>
    </style:style>
    <style:style style:name="T195_3" style:family="text">
      <style:text-properties fo:font-size="10pt" style:font-size-asian="10pt" style:font-name-complex="Arial" fo:font-weight="bold" style:font-weight-asian="bold" style:font-weight-complex="bold"/>
    </style:style>
    <style:style style:name="T195_4" style:family="text">
      <style:text-properties fo:font-size="10pt" style:font-size-asian="10pt" style:font-name-complex="Arial" fo:font-weight="bold" style:font-weight-asian="bold" style:font-weight-complex="bold"/>
    </style:style>
    <style:style style:name="T195_5" style:family="text">
      <style:text-properties fo:font-size="10pt" style:font-size-asian="10pt" style:font-name-complex="Arial" fo:font-weight="bold" style:font-weight-asian="bold" style:font-weight-complex="bold"/>
    </style:style>
    <style:style style:name="T195_6" style:family="text">
      <style:text-properties fo:font-size="10pt" style:font-size-asian="10pt" style:font-name-complex="Arial" fo:font-weight="bold" style:font-weight-asian="bold" style:font-weight-complex="bold"/>
    </style:style>
    <style:style style:name="T195_7" style:family="text">
      <style:text-properties fo:font-size="10pt" style:font-size-asian="10pt" style:font-name-complex="Arial" fo:font-weight="bold" style:font-weight-asian="bold" style:font-weight-complex="bold"/>
    </style:style>
    <style:style style:name="T195_8" style:family="text">
      <style:text-properties fo:font-size="10pt" style:font-size-asian="10pt" style:font-name-complex="Arial" fo:font-weight="bold" style:font-weight-asian="bold" style:font-weight-complex="bold"/>
    </style:style>
    <style:style style:name="T195_9" style:family="text">
      <style:text-properties fo:font-size="10pt" style:font-size-asian="10pt" style:font-name-complex="Arial"/>
    </style:style>
    <style:style style:name="T195_10" style:family="text">
      <style:text-properties fo:font-size="10pt" style:font-size-asian="10pt" style:font-name-complex="Arial"/>
    </style:style>
    <style:style style:name="T195_11" style:family="text">
      <style:text-properties fo:font-style="italic" style:font-style-asian="italic" style:font-style-complex="italic" fo:font-size="10pt" style:font-size-asian="10pt" style:font-name-complex="Arial" style:font-weight-complex="bold" style:text-underline-style="solid" style:text-underline-color="font-color"/>
    </style:style>
    <style:style style:name="T195_12" style:family="text">
      <style:text-properties fo:font-size="10pt" style:font-size-asian="10pt" style:font-name-complex="Arial"/>
    </style:style>
    <style:style style:name="T195_13" style:family="text">
      <style:text-properties fo:font-size="10pt" style:font-size-asian="10pt" style:font-name-complex="Arial"/>
    </style:style>
    <style:style style:name="T195_14" style:family="text">
      <style:text-properties fo:font-size="10pt" style:font-size-asian="10pt" style:font-name-complex="Arial"/>
    </style:style>
    <style:style style:name="T195_15" style:family="text">
      <style:text-properties fo:font-size="10pt" style:font-size-asian="10pt" style:font-name-complex="Arial"/>
    </style:style>
    <style:style style:name="T195_16" style:family="text">
      <style:text-properties fo:font-size="10pt" style:font-size-asian="10pt" style:font-name-complex="Arial"/>
    </style:style>
    <style:style style:name="T195_17" style:family="text">
      <style:text-properties fo:font-size="10pt" style:font-size-asian="10pt" style:font-name-complex="Arial"/>
    </style:style>
    <style:style style:name="T195_18" style:family="text">
      <style:text-properties fo:font-size="10pt" style:font-size-asian="10pt" style:font-name-complex="Arial"/>
    </style:style>
    <style:style style:name="T195_19" style:family="text">
      <style:text-properties fo:font-size="10pt" style:font-size-asian="10pt" style:font-name-complex="Arial"/>
    </style:style>
    <style:style style:name="T195_20" style:family="text">
      <style:text-properties fo:font-size="10pt" style:font-size-asian="10pt" style:font-name-complex="Arial"/>
    </style:style>
    <style:style style:name="T195_21" style:family="text">
      <style:text-properties fo:font-size="10pt" style:font-size-asian="10pt" style:font-name-complex="Arial"/>
    </style:style>
    <style:style style:name="T195_22" style:family="text">
      <style:text-properties fo:font-size="10pt" style:font-size-asian="10pt" style:font-name-complex="Arial"/>
    </style:style>
    <style:style style:name="T195_23" style:family="text">
      <style:text-properties fo:font-size="10pt" style:font-size-asian="10pt" style:font-name-complex="Arial"/>
    </style:style>
    <style:style style:name="T195_24" style:family="text">
      <style:text-properties fo:font-size="10pt" style:font-size-asian="10pt" style:font-name-complex="Arial"/>
    </style:style>
    <style:style style:name="P196" style:family="paragraph" style:parent-style-name="List_20_Paragraph">
      <style:paragraph-properties fo:text-align="justify" fo:text-indent="-0.63cm" fo:margin-bottom="0.212cm" fo:margin-left="1.259cm"/>
    </style:style>
    <style:style style:name="T196_1" style:family="text">
      <style:text-properties fo:font-size="10pt" style:font-size-asian="10pt" style:font-name-complex="Arial" fo:font-weight="bold" style:font-weight-asian="bold" style:font-weight-complex="bold"/>
    </style:style>
    <style:style style:name="T196_2" style:family="text">
      <style:text-properties fo:font-size="10pt" style:font-size-asian="10pt" style:font-name-complex="Arial" fo:font-weight="bold" style:font-weight-asian="bold" style:font-weight-complex="bold"/>
    </style:style>
    <style:style style:name="T196_3" style:family="text">
      <style:text-properties fo:font-size="10pt" style:font-size-asian="10pt" style:font-name-complex="Arial" fo:font-weight="bold" style:font-weight-asian="bold" style:font-weight-complex="bold"/>
    </style:style>
    <style:style style:name="T196_4" style:family="text">
      <style:text-properties fo:font-size="10pt" style:font-size-asian="10pt" style:font-name-complex="Arial" fo:font-weight="bold" style:font-weight-asian="bold" style:font-weight-complex="bold"/>
    </style:style>
    <style:style style:name="T196_5" style:family="text">
      <style:text-properties fo:font-size="10pt" style:font-size-asian="10pt" style:font-name-complex="Arial" fo:font-weight="bold" style:font-weight-asian="bold" style:font-weight-complex="bold"/>
    </style:style>
    <style:style style:name="T196_6" style:family="text">
      <style:text-properties fo:font-size="10pt" style:font-size-asian="10pt" style:font-name-complex="Arial" fo:font-weight="bold" style:font-weight-asian="bold" style:font-weight-complex="bold"/>
    </style:style>
    <style:style style:name="T196_7" style:family="text">
      <style:text-properties fo:font-size="10pt" style:font-size-asian="10pt" style:font-name-complex="Arial"/>
    </style:style>
    <style:style style:name="T196_8" style:family="text">
      <style:text-properties fo:font-size="10pt" style:font-size-asian="10pt" style:font-name-complex="Arial"/>
    </style:style>
    <style:style style:name="T196_9" style:family="text">
      <style:text-properties fo:font-size="10pt" style:font-size-asian="10pt" style:font-name-complex="Arial"/>
    </style:style>
    <style:style style:name="T196_10" style:family="text">
      <style:text-properties fo:font-size="10pt" style:font-size-asian="10pt" style:font-name-complex="Arial"/>
    </style:style>
    <style:style style:name="T196_11" style:family="text">
      <style:text-properties fo:font-size="10pt" style:font-size-asian="10pt" style:font-name-complex="Arial"/>
    </style:style>
    <style:style style:name="T196_12" style:family="text">
      <style:text-properties fo:font-size="10pt" style:font-size-asian="10pt" style:font-name-complex="Arial"/>
    </style:style>
    <style:style style:name="T196_13" style:family="text">
      <style:text-properties fo:font-size="10pt" style:font-size-asian="10pt" style:font-name-complex="Arial"/>
    </style:style>
    <style:style style:name="T196_14" style:family="text"/>
    <style:style style:name="T196_15" style:family="text" style:parent-style-name="Internet_20_link">
      <style:text-properties fo:font-style="italic" style:font-style-asian="italic" style:font-style-complex="italic" fo:font-size="10pt" style:font-size-asian="10pt" style:font-name-complex="Arial" style:font-weight-complex="bold"/>
    </style:style>
    <style:style style:name="T196_16" style:family="text" style:parent-style-name="Internet_20_link">
      <style:text-properties fo:font-style="italic" style:font-style-asian="italic" style:font-style-complex="italic" fo:font-size="10pt" style:font-size-asian="10pt" style:font-name-complex="Arial" style:font-weight-complex="bold"/>
    </style:style>
    <style:style style:name="T196_17" style:family="text" style:parent-style-name="Internet_20_link">
      <style:text-properties fo:font-style="italic" style:font-style-asian="italic" style:font-style-complex="italic" fo:font-size="10pt" style:font-size-asian="10pt" style:font-name-complex="Arial" style:font-weight-complex="bold"/>
    </style:style>
    <style:style style:name="T196_18" style:family="text">
      <style:text-properties fo:font-size="10pt" style:font-size-asian="10pt" style:font-name-complex="Arial"/>
    </style:style>
    <style:style style:name="T196_19" style:family="text">
      <style:text-properties fo:font-size="10pt" style:font-size-asian="10pt" style:font-name-complex="Arial" style:font-weight-complex="bold"/>
    </style:style>
    <style:style style:name="T196_20" style:family="text">
      <style:text-properties fo:font-size="10pt" style:font-size-asian="10pt" style:font-name-complex="Arial" style:font-weight-complex="bold"/>
    </style:style>
    <style:style style:name="T196_21" style:family="text">
      <style:text-properties fo:font-size="10pt" style:font-size-asian="10pt" style:font-name-complex="Arial" style:font-weight-complex="bold"/>
    </style:style>
    <style:style style:name="T196_22" style:family="text">
      <style:text-properties fo:font-size="10pt" style:font-size-asian="10pt" style:font-name-complex="Arial" style:font-weight-complex="bold"/>
    </style:style>
    <style:style style:name="T196_23" style:family="text">
      <style:text-properties fo:font-size="10pt" style:font-size-asian="10pt" style:font-name-complex="Arial" style:font-weight-complex="bold"/>
    </style:style>
    <style:style style:name="T196_24" style:family="text">
      <style:text-properties fo:font-size="10pt" style:font-size-asian="10pt" style:font-name-complex="Arial" style:font-weight-complex="bold"/>
    </style:style>
    <style:style style:name="T196_25" style:family="text">
      <style:text-properties fo:font-size="10pt" style:font-size-asian="10pt" style:font-name-complex="Arial" style:font-weight-complex="bold"/>
    </style:style>
    <style:style style:name="T196_26" style:family="text">
      <style:text-properties fo:font-size="10pt" style:font-size-asian="10pt" style:font-name-complex="Arial" style:font-weight-complex="bold"/>
    </style:style>
    <style:style style:name="T196_27" style:family="text">
      <style:text-properties fo:font-size="10pt" style:font-size-asian="10pt" style:font-name-complex="Arial" style:font-weight-complex="bold"/>
    </style:style>
    <style:style style:name="T196_28" style:family="text">
      <style:text-properties fo:font-size="10pt" style:font-size-asian="10pt" style:font-name-complex="Arial" style:font-weight-complex="bold"/>
    </style:style>
    <style:style style:name="T196_29" style:family="text">
      <style:text-properties fo:font-size="10pt" style:font-size-asian="10pt" style:font-name-complex="Arial" style:font-weight-complex="bold"/>
    </style:style>
    <style:style style:name="T196_30" style:family="text">
      <style:text-properties fo:font-size="10pt" style:font-size-asian="10pt" style:font-name-complex="Arial" style:font-weight-complex="bold"/>
    </style:style>
    <style:style style:name="T196_31" style:family="text">
      <style:text-properties fo:font-size="10pt" style:font-size-asian="10pt" style:font-name-complex="Arial" style:font-weight-complex="bold"/>
    </style:style>
    <style:style style:name="T196_32" style:family="text">
      <style:text-properties fo:font-size="10pt" style:font-size-asian="10pt" style:font-name-complex="Arial" style:font-weight-complex="bold"/>
    </style:style>
    <style:style style:name="P197" style:family="paragraph" style:parent-style-name="List_20_Paragraph">
      <style:paragraph-properties fo:text-align="justify" fo:text-indent="-0.63cm" fo:margin-bottom="0.212cm" fo:margin-left="1.259cm"/>
    </style:style>
    <style:style style:name="T197_1" style:family="text">
      <style:text-properties fo:font-size="10pt" style:font-size-asian="10pt" style:font-name-complex="Arial" fo:font-weight="bold" style:font-weight-asian="bold"/>
    </style:style>
    <style:style style:name="T197_2" style:family="text">
      <style:text-properties fo:font-size="10pt" style:font-size-asian="10pt" style:font-name-complex="Arial" fo:font-weight="bold" style:font-weight-asian="bold"/>
    </style:style>
    <style:style style:name="T197_3" style:family="text">
      <style:text-properties fo:font-size="10pt" style:font-size-asian="10pt" style:font-name-complex="Arial" fo:font-weight="bold" style:font-weight-asian="bold"/>
    </style:style>
    <style:style style:name="T197_4" style:family="text">
      <style:text-properties fo:font-size="10pt" style:font-size-asian="10pt" style:font-name-complex="Arial" fo:font-weight="bold" style:font-weight-asian="bold"/>
    </style:style>
    <style:style style:name="T197_5" style:family="text">
      <style:text-properties fo:font-size="10pt" style:font-size-asian="10pt" style:font-name-complex="Arial" fo:font-weight="bold" style:font-weight-asian="bold"/>
    </style:style>
    <style:style style:name="T197_6" style:family="text">
      <style:text-properties fo:font-size="10pt" style:font-size-asian="10pt" style:font-name-complex="Arial" fo:font-weight="bold" style:font-weight-asian="bold" style:font-weight-complex="bold"/>
    </style:style>
    <style:style style:name="T197_7" style:family="text">
      <style:text-properties fo:font-size="10pt" style:font-size-asian="10pt" style:font-name-complex="Arial" style:font-weight-complex="bold"/>
    </style:style>
    <style:style style:name="T197_8" style:family="text">
      <style:text-properties fo:font-size="10pt" style:font-size-asian="10pt" style:font-name-complex="Arial" style:font-weight-complex="bold"/>
    </style:style>
    <style:style style:name="T197_9" style:family="text">
      <style:text-properties fo:font-size="10pt" style:font-size-asian="10pt" style:font-name-complex="Arial" style:font-weight-complex="bold"/>
    </style:style>
    <style:style style:name="T197_10" style:family="text">
      <style:text-properties fo:font-size="10pt" style:font-size-asian="10pt" style:font-name-complex="Arial" style:font-weight-complex="bold"/>
    </style:style>
    <style:style style:name="T197_11" style:family="text">
      <style:text-properties fo:font-size="10pt" style:font-size-asian="10pt" style:font-name-complex="Arial" style:font-weight-complex="bold"/>
    </style:style>
    <style:style style:name="T197_12" style:family="text">
      <style:text-properties fo:font-size="10pt" style:font-size-asian="10pt" style:font-name-complex="Arial" style:font-weight-complex="bold"/>
    </style:style>
    <style:style style:name="T197_13" style:family="text">
      <style:text-properties fo:font-size="10pt" style:font-size-asian="10pt" style:font-name-complex="Arial" style:font-weight-complex="bold"/>
    </style:style>
    <style:style style:name="T197_14" style:family="text">
      <style:text-properties fo:font-size="10pt" style:font-size-asian="10pt" style:font-name-complex="Arial" style:font-weight-complex="bold"/>
    </style:style>
    <style:style style:name="T197_15" style:family="text">
      <style:text-properties fo:font-size="10pt" style:font-size-asian="10pt" style:font-name-complex="Arial" style:font-weight-complex="bold"/>
    </style:style>
    <style:style style:name="T197_16" style:family="text">
      <style:text-properties fo:font-size="10pt" style:font-size-asian="10pt" style:font-name-complex="Arial" style:font-weight-complex="bold"/>
    </style:style>
    <style:style style:name="T197_17" style:family="text">
      <style:text-properties fo:font-size="10pt" style:font-size-asian="10pt" style:font-name-complex="Arial"/>
    </style:style>
    <style:style style:name="T197_18" style:family="text">
      <style:text-properties fo:font-size="10pt" style:font-size-asian="10pt" style:font-name-complex="Arial" fo:font-weight="bold" style:font-weight-asian="bold" style:font-weight-complex="bold"/>
    </style:style>
    <style:style style:name="T197_19" style:family="text">
      <style:text-properties fo:font-style="italic" style:font-style-asian="italic" style:font-style-complex="italic" fo:font-size="10pt" style:font-size-asian="10pt" style:font-name-complex="Arial" style:text-underline-style="solid" style:text-underline-color="font-color"/>
    </style:style>
    <style:style style:name="T197_20" style:family="text">
      <style:text-properties fo:font-size="10pt" style:font-size-asian="10pt" style:font-name-complex="Arial" style:font-weight-complex="bold"/>
    </style:style>
    <style:style style:name="T197_21" style:family="text">
      <style:text-properties fo:font-size="10pt" style:font-size-asian="10pt" style:font-name-complex="Arial"/>
    </style:style>
    <style:style style:name="T197_22" style:family="text">
      <style:text-properties fo:font-size="10pt" style:font-size-asian="10pt" style:font-name-complex="Arial" style:font-weight-complex="bold"/>
    </style:style>
    <style:style style:name="T197_23" style:family="text">
      <style:text-properties fo:font-size="10pt" style:font-size-asian="10pt" style:font-name-complex="Arial"/>
    </style:style>
    <style:style style:name="T197_24" style:family="text">
      <style:text-properties fo:font-size="10pt" style:font-size-asian="10pt" style:font-name-complex="Arial" style:font-weight-complex="bold"/>
    </style:style>
    <style:style style:name="T197_25" style:family="text">
      <style:text-properties fo:font-size="10pt" style:font-size-asian="10pt" style:font-name-complex="Arial" style:font-weight-complex="bold"/>
    </style:style>
    <style:style style:name="T197_26" style:family="text">
      <style:text-properties fo:font-size="10pt" style:font-size-asian="10pt" style:font-name-complex="Arial" style:font-weight-complex="bold"/>
    </style:style>
    <style:style style:name="T197_27" style:family="text">
      <style:text-properties fo:font-size="10pt" style:font-size-asian="10pt" style:font-name-complex="Arial" style:font-weight-complex="bold"/>
    </style:style>
    <style:style style:name="T197_28" style:family="text">
      <style:text-properties fo:font-size="10pt" style:font-size-asian="10pt" style:font-name-complex="Arial" style:font-weight-complex="bold"/>
    </style:style>
    <style:style style:name="T197_29" style:family="text">
      <style:text-properties fo:font-size="10pt" style:font-size-asian="10pt" style:font-name-complex="Arial" style:font-weight-complex="bold"/>
    </style:style>
    <style:style style:name="T197_30" style:family="text">
      <style:text-properties fo:font-size="10pt" style:font-size-asian="10pt" style:font-name-complex="Arial" style:font-weight-complex="bold"/>
    </style:style>
    <style:style style:name="T197_31" style:family="text">
      <style:text-properties fo:font-size="10pt" style:font-size-asian="10pt" style:font-name-complex="Arial" style:font-weight-complex="bold"/>
    </style:style>
    <style:style style:name="T197_32" style:family="text">
      <style:text-properties fo:font-size="10pt" style:font-size-asian="10pt" style:font-name-complex="Arial"/>
    </style:style>
    <style:style style:name="T197_33" style:family="text">
      <style:text-properties fo:font-size="10pt" style:font-size-asian="10pt" style:font-name-complex="Arial" style:font-weight-complex="bold"/>
    </style:style>
    <style:style style:name="T197_34" style:family="text">
      <style:text-properties fo:font-size="10pt" style:font-size-asian="10pt" style:font-name-complex="Arial" style:font-weight-complex="bold"/>
    </style:style>
    <style:style style:name="T197_35" style:family="text">
      <style:text-properties fo:font-size="10pt" style:font-size-asian="10pt" style:font-name-complex="Arial" style:font-weight-complex="bold"/>
    </style:style>
    <style:style style:name="T197_36" style:family="text">
      <style:text-properties fo:font-size="10pt" style:font-size-asian="10pt" style:font-name-complex="Arial" style:font-weight-complex="bold"/>
    </style:style>
    <style:style style:name="T197_37" style:family="text">
      <style:text-properties fo:font-size="10pt" style:font-size-asian="10pt" style:font-name-complex="Arial" style:font-weight-complex="bold"/>
    </style:style>
    <style:style style:name="T197_38" style:family="text">
      <style:text-properties fo:font-size="10pt" style:font-size-asian="10pt" style:font-name-complex="Arial" style:font-weight-complex="bold"/>
    </style:style>
    <style:style style:name="T197_39" style:family="text">
      <style:text-properties fo:font-size="10pt" style:font-size-asian="10pt" style:font-name-complex="Arial" style:font-weight-complex="bold"/>
    </style:style>
    <style:style style:name="T197_40" style:family="text">
      <style:text-properties fo:font-size="10pt" style:font-size-asian="10pt" style:font-name-complex="Arial" style:font-weight-complex="bold"/>
    </style:style>
    <style:style style:name="T197_41" style:family="text">
      <style:text-properties fo:font-size="10pt" style:font-size-asian="10pt" style:font-name-complex="Arial" style:font-weight-complex="bold"/>
    </style:style>
    <style:style style:name="T197_42" style:family="text">
      <style:text-properties fo:font-size="10pt" style:font-size-asian="10pt" style:font-name-complex="Arial" style:font-weight-complex="bold"/>
    </style:style>
    <style:style style:name="T197_43" style:family="text">
      <style:text-properties fo:font-size="10pt" style:font-size-asian="10pt" style:font-name-complex="Arial" style:font-weight-complex="bold"/>
    </style:style>
    <style:style style:name="T197_44" style:family="text">
      <style:text-properties fo:font-size="10pt" style:font-size-asian="10pt" style:font-name-complex="Arial" style:font-weight-complex="bold"/>
    </style:style>
    <style:style style:name="T197_45" style:family="text">
      <style:text-properties fo:font-size="10pt" style:font-size-asian="10pt" style:font-name-complex="Arial" style:font-weight-complex="bold"/>
    </style:style>
    <style:style style:name="T197_46" style:family="text">
      <style:text-properties fo:font-size="10pt" style:font-size-asian="10pt" style:font-name-complex="Arial" style:font-weight-complex="bold"/>
    </style:style>
    <style:style style:name="T197_47" style:family="text">
      <style:text-properties fo:font-size="10pt" style:font-size-asian="10pt" style:font-name-complex="Arial" style:font-weight-complex="bold"/>
    </style:style>
    <style:style style:name="T197_48" style:family="text">
      <style:text-properties fo:font-size="10pt" style:font-size-asian="10pt" style:font-name-complex="Arial" style:font-weight-complex="bold"/>
    </style:style>
    <style:style style:name="P198" style:family="paragraph" style:parent-style-name="List_20_Paragraph">
      <style:paragraph-properties fo:text-align="justify" fo:text-indent="-0.63cm" fo:margin-bottom="0.212cm" fo:margin-left="1.259cm"/>
    </style:style>
    <style:style style:name="T198_1" style:family="text">
      <style:text-properties fo:font-size="10pt" style:font-size-asian="10pt" style:font-name-complex="Arial" fo:font-weight="bold" style:font-weight-asian="bold"/>
    </style:style>
    <style:style style:name="T198_2" style:family="text">
      <style:text-properties fo:font-size="10pt" style:font-size-asian="10pt" style:font-name-complex="Arial" fo:font-weight="bold" style:font-weight-asian="bold"/>
    </style:style>
    <style:style style:name="T198_3" style:family="text">
      <style:text-properties fo:font-size="10pt" style:font-size-asian="10pt" style:font-name-complex="Arial" fo:font-weight="bold" style:font-weight-asian="bold"/>
    </style:style>
    <style:style style:name="T198_4" style:family="text">
      <style:text-properties fo:font-size="10pt" style:font-size-asian="10pt" style:font-name-complex="Arial" fo:font-weight="bold" style:font-weight-asian="bold"/>
    </style:style>
    <style:style style:name="T198_5" style:family="text">
      <style:text-properties fo:font-size="10pt" style:font-size-asian="10pt" style:font-name-complex="Arial" fo:font-weight="bold" style:font-weight-asian="bold"/>
    </style:style>
    <style:style style:name="T198_6" style:family="text">
      <style:text-properties fo:font-size="10pt" style:font-size-asian="10pt" style:font-name-complex="Arial" fo:font-weight="bold" style:font-weight-asian="bold"/>
    </style:style>
    <style:style style:name="T198_7" style:family="text">
      <style:text-properties fo:font-size="10pt" style:font-size-asian="10pt" style:font-name-complex="Arial" fo:font-weight="bold" style:font-weight-asian="bold" style:font-weight-complex="bold"/>
    </style:style>
    <style:style style:name="T198_8" style:family="text">
      <style:text-properties fo:font-size="10pt" style:font-size-asian="10pt" style:font-name-complex="Arial" fo:font-weight="bold" style:font-weight-asian="bold" style:font-weight-complex="bold"/>
    </style:style>
    <style:style style:name="T198_9" style:family="text">
      <style:text-properties fo:font-size="10pt" style:font-size-asian="10pt" style:font-name-complex="Arial" style:font-weight-complex="bold"/>
    </style:style>
    <style:style style:name="T198_10" style:family="text">
      <style:text-properties fo:font-size="10pt" style:font-size-asian="10pt" style:font-name-complex="Arial" style:font-weight-complex="bold"/>
    </style:style>
    <style:style style:name="T198_11" style:family="text">
      <style:text-properties fo:font-size="10pt" style:font-size-asian="10pt" style:font-name-complex="Arial" style:font-weight-complex="bold"/>
    </style:style>
    <style:style style:name="T198_12" style:family="text">
      <style:text-properties fo:font-size="10pt" style:font-size-asian="10pt" style:font-name-complex="Arial" style:font-weight-complex="bold"/>
    </style:style>
    <style:style style:name="T198_13" style:family="text">
      <style:text-properties fo:font-size="10pt" style:font-size-asian="10pt" style:font-name-complex="Arial" style:font-weight-complex="bold"/>
    </style:style>
    <style:style style:name="T198_14" style:family="text">
      <style:text-properties fo:font-size="10pt" style:font-size-asian="10pt" style:font-name-complex="Arial" style:font-weight-complex="bold"/>
    </style:style>
    <style:style style:name="T198_15" style:family="text">
      <style:text-properties fo:font-size="10pt" style:font-size-asian="10pt" style:font-name-complex="Arial" style:font-weight-complex="bold"/>
    </style:style>
    <style:style style:name="T198_16" style:family="text">
      <style:text-properties fo:font-size="10pt" style:font-size-asian="10pt" style:font-name-complex="Arial" style:font-weight-complex="bold"/>
    </style:style>
    <style:style style:name="T198_17" style:family="text">
      <style:text-properties fo:font-size="10pt" style:font-size-asian="10pt" style:font-name-complex="Arial" style:font-weight-complex="bold"/>
    </style:style>
    <style:style style:name="T198_18" style:family="text">
      <style:text-properties fo:font-size="10pt" style:font-size-asian="10pt" style:font-name-complex="Arial" style:font-weight-complex="bold"/>
    </style:style>
    <style:style style:name="T198_19" style:family="text">
      <style:text-properties fo:font-size="10pt" style:font-size-asian="10pt" style:font-name-complex="Arial" style:font-weight-complex="bold"/>
    </style:style>
    <style:style style:name="T198_20" style:family="text">
      <style:text-properties fo:font-size="10pt" style:font-size-asian="10pt" style:font-name-complex="Arial" style:font-weight-complex="bold"/>
    </style:style>
    <style:style style:name="T198_21" style:family="text">
      <style:text-properties fo:font-size="10pt" style:font-size-asian="10pt" style:font-name-complex="Arial" style:font-weight-complex="bold"/>
    </style:style>
    <style:style style:name="T198_22" style:family="text">
      <style:text-properties fo:font-size="10pt" style:font-size-asian="10pt" style:font-name-complex="Arial" style:font-weight-complex="bold"/>
    </style:style>
    <style:style style:name="T198_23" style:family="text"/>
    <style:style style:name="T198_24" style:family="text" style:parent-style-name="Internet_20_link">
      <style:text-properties fo:font-size="10pt" style:font-size-asian="10pt" style:font-name-complex="Arial" style:font-weight-complex="bold"/>
    </style:style>
    <style:style style:name="T198_25" style:family="text">
      <style:text-properties fo:font-size="10pt" style:font-size-asian="10pt" style:font-name-complex="Arial" style:font-weight-complex="bold"/>
    </style:style>
    <style:style style:name="T198_26" style:family="text">
      <style:text-properties fo:font-size="10pt" style:font-size-asian="10pt" style:font-name-complex="Arial" style:font-weight-complex="bold"/>
    </style:style>
    <style:style style:name="T198_27" style:family="text">
      <style:text-properties fo:font-size="10pt" style:font-size-asian="10pt" style:font-name-complex="Arial" style:font-weight-complex="bold"/>
    </style:style>
    <style:style style:name="T198_28" style:family="text">
      <style:text-properties fo:font-size="10pt" style:font-size-asian="10pt" style:font-name-complex="Arial" style:font-weight-complex="bold"/>
    </style:style>
    <style:style style:name="T198_29" style:family="text">
      <style:text-properties fo:font-size="10pt" style:font-size-asian="10pt" style:font-name-complex="Arial" style:font-weight-complex="bold"/>
    </style:style>
    <style:style style:name="T198_30" style:family="text">
      <style:text-properties fo:font-size="10pt" style:font-size-asian="10pt" style:font-name-complex="Arial" style:font-weight-complex="bold"/>
    </style:style>
    <style:style style:name="T198_31" style:family="text">
      <style:text-properties fo:font-size="10pt" style:font-size-asian="10pt" style:font-name-complex="Arial" style:font-weight-complex="bold"/>
    </style:style>
    <style:style style:name="T198_32" style:family="text">
      <style:text-properties fo:font-size="10pt" style:font-size-asian="10pt" style:font-name-complex="Arial" style:font-weight-complex="bold"/>
    </style:style>
    <style:style style:name="T198_33" style:family="text">
      <style:text-properties fo:font-size="10pt" style:font-size-asian="10pt" style:font-name-complex="Arial" style:font-weight-complex="bold"/>
    </style:style>
    <style:style style:name="T198_34" style:family="text">
      <style:text-properties fo:font-size="10pt" style:font-size-asian="10pt" style:font-name-complex="Arial" style:font-weight-complex="bold"/>
    </style:style>
    <style:style style:name="T198_35" style:family="text">
      <style:text-properties fo:font-size="10pt" style:font-size-asian="10pt" style:font-name-complex="Arial" style:font-weight-complex="bold"/>
    </style:style>
    <style:style style:name="T198_36" style:family="text">
      <style:text-properties fo:font-size="10pt" style:font-size-asian="10pt" style:font-name-complex="Arial" style:font-weight-complex="bold"/>
    </style:style>
    <style:style style:name="T198_37" style:family="text">
      <style:text-properties fo:font-size="10pt" style:font-size-asian="10pt" style:font-name-complex="Arial" style:font-weight-complex="bold"/>
    </style:style>
    <style:style style:name="T198_38" style:family="text">
      <style:text-properties fo:font-size="10pt" style:font-size-asian="10pt" style:font-name-complex="Arial" style:font-weight-complex="bold"/>
    </style:style>
    <style:style style:name="T198_39" style:family="text">
      <style:text-properties fo:font-size="10pt" style:font-size-asian="10pt" style:font-name-complex="Arial" style:font-weight-complex="bold"/>
    </style:style>
    <style:style style:name="T198_40" style:family="text">
      <style:text-properties fo:font-size="10pt" style:font-size-asian="10pt" style:font-name-complex="Arial" style:font-weight-complex="bold"/>
    </style:style>
    <style:style style:name="P199" style:family="paragraph" style:parent-style-name="List_20_Paragraph">
      <style:paragraph-properties fo:text-align="justify" fo:text-indent="-0.63cm" fo:margin-bottom="0.212cm" fo:margin-left="1.259cm"/>
    </style:style>
    <style:style style:name="T199_1" style:family="text">
      <style:text-properties fo:color="#000000" fo:font-size="10pt" style:font-size-asian="10pt" style:font-name-complex="Arial" fo:font-weight="bold" style:font-weight-asian="bold"/>
    </style:style>
    <style:style style:name="T199_2" style:family="text">
      <style:text-properties fo:color="#000000" fo:font-size="10pt" style:font-size-asian="10pt" style:font-name-complex="Arial" fo:font-weight="bold" style:font-weight-asian="bold" style:font-weight-complex="bold"/>
    </style:style>
    <style:style style:name="T199_3" style:family="text">
      <style:text-properties fo:color="#000000" fo:font-size="10pt" style:font-size-asian="10pt" style:font-name-complex="Arial"/>
    </style:style>
    <style:style style:name="T199_4" style:family="text">
      <style:text-properties fo:color="#000000" fo:font-size="10pt" style:font-size-asian="10pt" style:font-name-complex="Arial"/>
    </style:style>
    <style:style style:name="T199_5" style:family="text">
      <style:text-properties fo:color="#000000" fo:font-size="10pt" style:font-size-asian="10pt" style:font-name-complex="Arial"/>
    </style:style>
    <style:style style:name="P200" style:family="paragraph" style:parent-style-name="Normal">
      <style:paragraph-properties fo:text-align="justify" fo:margin-bottom="0.141cm"/>
    </style:style>
    <style:style style:name="T20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01" style:family="paragraph" style:parent-style-name="Normal">
      <style:paragraph-properties fo:text-align="justify" fo:margin-bottom="0.212cm"/>
    </style:style>
    <style:style style:name="T201_1" style:family="text">
      <style:text-properties fo:color="#000000" fo:font-size="10pt" style:font-size-asian="10pt" style:font-name-complex="Arial" style:font-size-complex="10pt"/>
    </style:style>
    <style:style style:name="T201_2" style:family="text">
      <style:text-properties fo:color="#000000" fo:font-size="10pt" style:font-size-asian="10pt" style:font-name-complex="Arial" style:font-size-complex="10pt"/>
    </style:style>
    <style:style style:name="T201_3" style:family="text">
      <style:text-properties fo:color="#000000" fo:font-size="10pt" style:font-size-asian="10pt" style:font-name-complex="Arial" style:font-size-complex="10pt"/>
    </style:style>
    <style:style style:name="T201_4" style:family="text">
      <style:text-properties fo:color="#000000" fo:font-size="10pt" style:font-size-asian="10pt" style:font-name-complex="Arial" style:font-size-complex="10pt"/>
    </style:style>
    <style:style style:name="T201_5" style:family="text">
      <style:text-properties fo:color="#000000" fo:font-size="10pt" style:font-size-asian="10pt" style:font-name-complex="Arial" style:font-size-complex="10pt"/>
    </style:style>
    <style:style style:name="T201_6" style:family="text">
      <style:text-properties fo:color="#000000" fo:font-size="10pt" style:font-size-asian="10pt" style:font-name-complex="Arial" style:font-size-complex="10pt"/>
    </style:style>
    <style:style style:name="T201_7" style:family="text">
      <style:text-properties fo:color="#000000" fo:font-size="10pt" style:font-size-asian="10pt" style:font-name-complex="Arial" style:font-size-complex="10pt"/>
    </style:style>
    <style:style style:name="T201_8" style:family="text">
      <style:text-properties fo:color="#000000" fo:font-size="10pt" style:font-size-asian="10pt" style:font-name-complex="Arial" style:font-size-complex="10pt"/>
    </style:style>
    <style:style style:name="P202" style:family="paragraph" style:parent-style-name="Normal">
      <style:paragraph-properties fo:text-align="justify" fo:margin-bottom="0.141cm"/>
    </style:style>
    <style:style style:name="T202_1" style:family="text">
      <style:text-properties fo:font-size="10pt" style:font-size-asian="10pt" style:font-size-complex="10pt" fo:font-weight="bold" style:font-weight-asian="bold" style:font-weight-complex="bold"/>
    </style:style>
    <style:style style:name="T202_2" style:family="text">
      <style:text-properties fo:font-size="10pt" style:font-size-asian="10pt" style:font-size-complex="10pt" fo:font-weight="bold" style:font-weight-asian="bold" style:font-weight-complex="bold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10pt" style:font-size-asian="10pt" style:font-size-complex="10pt"/>
    </style:style>
    <style:style style:name="P20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0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0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Table10" style:family="table">
      <style:table-properties table:align="left" style:width="16.503cm" fo:margin-left="-0.259cm"/>
    </style:style>
    <style:style style:name="Column35" style:family="table-column">
      <style:table-column-properties style:column-width="3.013cm"/>
    </style:style>
    <style:style style:name="Column36" style:family="table-column">
      <style:table-column-properties style:column-width="1.087cm"/>
    </style:style>
    <style:style style:name="Column37" style:family="table-column">
      <style:table-column-properties style:column-width="1.653cm"/>
    </style:style>
    <style:style style:name="Column38" style:family="table-column">
      <style:table-column-properties style:column-width="5.791cm"/>
    </style:style>
    <style:style style:name="Column39" style:family="table-column">
      <style:table-column-properties style:column-width="4.96cm"/>
    </style:style>
    <style:style style:name="Row28" style:family="table-row">
      <style:table-row-properties style:min-row-height="0.863cm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justify" fo:line-height="100%" fo:margin-bottom="0cm"/>
    </style:style>
    <style:style style:name="T2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0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0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20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9" style:family="table-row">
      <style:table-row-properties style:min-row-height="0.612cm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justify" fo:line-height="100%" fo:margin-bottom="0cm"/>
    </style:style>
    <style:style style:name="T2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justify" fo:line-height="100%" fo:margin-bottom="0cm"/>
    </style:style>
    <style:style style:name="T2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justify" fo:line-height="100%" fo:margin-bottom="0cm"/>
    </style:style>
    <style:style style:name="T2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 fo:line-height="100%" fo:margin-bottom="0cm"/>
    </style:style>
    <style:style style:name="T212_1" style:family="text">
      <style:text-properties style:font-style-complex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609cm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justify" fo:line-height="100%" fo:margin-bottom="0cm"/>
    </style:style>
    <style:style style:name="T2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justify" fo:line-height="100%" fo:margin-bottom="0cm"/>
    </style:style>
    <style:style style:name="T2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00%" fo:margin-bottom="0cm"/>
    </style:style>
    <style:style style:name="T2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line-height="100%" fo:margin-bottom="0cm"/>
    </style:style>
    <style:style style:name="T2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17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able11" style:family="table">
      <style:table-properties table:align="left" style:width="16.494cm" fo:margin-left="0cm"/>
    </style:style>
    <style:style style:name="Column40" style:family="table-column">
      <style:table-column-properties style:column-width="6.743cm"/>
    </style:style>
    <style:style style:name="Column41" style:family="table-column">
      <style:table-column-properties style:column-width="5.75cm"/>
    </style:style>
    <style:style style:name="Column42" style:family="table-column">
      <style:table-column-properties style:column-width="4cm"/>
    </style:style>
    <style:style style:name="Row31" style:family="table-row">
      <style:table-row-properties style:min-row-height="0.482cm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 fo:line-height="100%" fo:margin-bottom="0cm"/>
    </style:style>
    <style:style style:name="T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justify"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2" style:family="table-row"/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24" style:family="paragraph" style:parent-style-name="Normal">
      <style:paragraph-properties fo:text-align="justify" fo:margin-bottom="0.141cm"/>
    </style:style>
    <style:style style:name="T2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5" style:family="paragraph" style:parent-style-name="Normal">
      <style:paragraph-properties fo:text-align="justify"/>
    </style:style>
    <style:style style:name="T225_1" style:family="text">
      <style:text-properties fo:font-size="10pt" style:font-size-asian="10pt" style:font-name-complex="Arial" style:font-size-complex="10pt"/>
    </style:style>
    <style:style style:name="T225_2" style:family="text">
      <style:text-properties fo:font-size="10pt" style:font-size-asian="10pt" style:font-name-complex="Arial" style:font-size-complex="10pt"/>
    </style:style>
    <style:style style:name="T225_3" style:family="text">
      <style:text-properties fo:font-size="10pt" style:font-size-asian="10pt" style:font-name-complex="Arial" style:font-size-complex="10pt"/>
    </style:style>
    <style:style style:name="T225_4" style:family="text">
      <style:text-properties fo:font-size="10pt" style:font-size-asian="10pt" style:font-name-complex="Arial" style:font-size-complex="10pt"/>
    </style:style>
    <style:style style:name="T225_5" style:family="text">
      <style:text-properties fo:font-size="10pt" style:font-size-asian="10pt" style:font-name-complex="Arial" style:font-size-complex="10pt"/>
    </style:style>
    <style:style style:name="T225_6" style:family="text">
      <style:text-properties fo:font-size="10pt" style:font-size-asian="10pt" style:font-name-complex="Arial" style:font-size-complex="10pt"/>
    </style:style>
    <style:style style:name="T225_7" style:family="text">
      <style:text-properties fo:font-size="10pt" style:font-size-asian="10pt" style:font-name-complex="Arial" style:font-size-complex="10pt"/>
    </style:style>
    <style:style style:name="T225_8" style:family="text">
      <style:text-properties fo:font-size="10pt" style:font-size-asian="10pt" style:font-name-complex="Arial" style:font-size-complex="10pt"/>
    </style:style>
    <style:style style:name="T225_9" style:family="text">
      <style:text-properties fo:font-size="10pt" style:font-size-asian="10pt" style:font-name-complex="Arial" style:font-size-complex="10pt"/>
    </style:style>
    <style:style style:name="T225_10" style:family="text">
      <style:text-properties fo:font-size="10pt" style:font-size-asian="10pt" style:font-name-complex="Arial" style:font-size-complex="10pt"/>
    </style:style>
    <style:style style:name="T225_11" style:family="text">
      <style:text-properties fo:font-size="10pt" style:font-size-asian="10pt" style:font-name-complex="Arial" style:font-size-complex="10pt"/>
    </style:style>
    <style:style style:name="T225_12" style:family="text">
      <style:text-properties fo:font-size="10pt" style:font-size-asian="10pt" style:font-name-complex="Arial" style:font-size-complex="10pt"/>
    </style:style>
    <style:style style:name="T225_13" style:family="text">
      <style:text-properties fo:font-size="10pt" style:font-size-asian="10pt" style:font-name-complex="Arial" style:font-size-complex="10pt"/>
    </style:style>
    <style:style style:name="T225_14" style:family="text">
      <style:text-properties fo:font-size="10pt" style:font-size-asian="10pt" style:font-name-complex="Arial" style:font-size-complex="10pt"/>
    </style:style>
    <style:style style:name="T225_15" style:family="text">
      <style:text-properties fo:font-size="10pt" style:font-size-asian="10pt" style:font-name-complex="Arial" style:font-size-complex="10pt"/>
    </style:style>
    <style:style style:name="T225_16" style:family="text">
      <style:text-properties fo:font-size="10pt" style:font-size-asian="10pt" style:font-name-complex="Arial" style:font-size-complex="10pt"/>
    </style:style>
    <style:style style:name="T225_17" style:family="text">
      <style:text-properties fo:font-size="10pt" style:font-size-asian="10pt" style:font-name-complex="Arial" style:font-size-complex="10pt"/>
    </style:style>
    <style:style style:name="T225_18" style:family="text">
      <style:text-properties fo:font-size="10pt" style:font-size-asian="10pt" style:font-name-complex="Arial" style:font-size-complex="10pt"/>
    </style:style>
    <style:style style:name="T225_19" style:family="text">
      <style:text-properties fo:font-size="10pt" style:font-size-asian="10pt" style:font-name-complex="Arial" style:font-size-complex="10pt"/>
    </style:style>
    <style:style style:name="T225_20" style:family="text">
      <style:text-properties fo:font-size="10pt" style:font-size-asian="10pt" style:font-name-complex="Arial" style:font-size-complex="10pt"/>
    </style:style>
    <style:style style:name="T225_21" style:family="text">
      <style:text-properties fo:font-size="10pt" style:font-size-asian="10pt" style:font-name-complex="Arial" style:font-size-complex="10pt"/>
    </style:style>
    <style:style style:name="T225_22" style:family="text">
      <style:text-properties fo:font-size="10pt" style:font-size-asian="10pt" style:font-name-complex="Arial" style:font-size-complex="10pt"/>
    </style:style>
    <style:style style:name="T225_23" style:family="text">
      <style:text-properties fo:font-size="10pt" style:font-size-asian="10pt" style:font-name-complex="Arial" style:font-size-complex="10pt"/>
    </style:style>
    <style:style style:name="T225_24" style:family="text">
      <style:text-properties fo:font-size="10pt" style:font-size-asian="10pt" style:font-name-complex="Arial" style:font-size-complex="10pt"/>
    </style:style>
    <style:style style:name="T225_25" style:family="text">
      <style:text-properties fo:font-size="10pt" style:font-size-asian="10pt" style:font-name-complex="Arial" style:font-size-complex="10pt"/>
    </style:style>
    <style:style style:name="P22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fo:font-size="10pt" style:font-size-asian="10pt" style:font-name-complex="Arial" style:font-size-complex="10pt"/>
    </style:style>
    <style:style style:name="T227_2" style:family="text">
      <style:text-properties fo:font-size="10pt" style:font-size-asian="10pt" style:font-name-complex="Arial" style:font-size-complex="10pt"/>
    </style:style>
    <style:style style:name="T227_3" style:family="text">
      <style:text-properties fo:font-size="10pt" style:font-size-asian="10pt" style:font-name-complex="Arial" style:font-size-complex="10pt"/>
    </style:style>
    <style:style style:name="T227_4" style:family="text">
      <style:text-properties fo:font-size="10pt" style:font-size-asian="10pt" style:font-name-complex="Arial" style:font-size-complex="10pt"/>
    </style:style>
    <style:style style:name="T227_5" style:family="text">
      <style:text-properties fo:font-size="10pt" style:font-size-asian="10pt" style:font-name-complex="Arial" style:font-size-complex="10pt"/>
    </style:style>
    <style:style style:name="T227_6" style:family="text">
      <style:text-properties fo:font-size="10pt" style:font-size-asian="10pt" style:font-name-complex="Arial" style:font-size-complex="10pt" style:font-weight-complex="bold"/>
    </style:style>
    <style:style style:name="T227_7" style:family="text">
      <style:text-properties fo:font-size="10pt" style:font-size-asian="10pt" style:font-name-complex="Arial" style:font-size-complex="10pt" style:font-weight-complex="bold"/>
    </style:style>
    <style:style style:name="T227_8" style:family="text">
      <style:text-properties fo:font-size="10pt" style:font-size-asian="10pt" style:font-name-complex="Arial" style:font-size-complex="10pt" style:font-weight-complex="bold"/>
    </style:style>
    <style:style style:name="T227_9" style:family="text">
      <style:text-properties fo:font-size="10pt" style:font-size-asian="10pt" style:font-name-complex="Arial" style:font-size-complex="10pt" style:font-weight-complex="bold"/>
    </style:style>
    <style:style style:name="T227_10" style:family="text">
      <style:text-properties fo:font-size="10pt" style:font-size-asian="10pt" style:font-name-complex="Arial" style:font-size-complex="10pt" style:font-weight-complex="bold"/>
    </style:style>
    <style:style style:name="T227_11" style:family="text">
      <style:text-properties fo:font-size="10pt" style:font-size-asian="10pt" style:font-name-complex="Arial" style:font-size-complex="10pt" style:font-weight-complex="bold"/>
    </style:style>
    <style:style style:name="T227_12" style:family="text">
      <style:text-properties fo:font-size="10pt" style:font-size-asian="10pt" style:font-name-complex="Arial" style:font-size-complex="10pt" style:font-weight-complex="bold"/>
    </style:style>
    <style:style style:name="T227_13" style:family="text">
      <style:text-properties fo:font-size="10pt" style:font-size-asian="10pt" style:font-name-complex="Arial" style:font-size-complex="10pt" style:font-weight-complex="bold"/>
    </style:style>
    <style:style style:name="T227_14" style:family="text">
      <style:text-properties fo:font-size="10pt" style:font-size-asian="10pt" style:font-name-complex="Arial" style:font-size-complex="10pt" style:font-weight-complex="bold"/>
    </style:style>
    <style:style style:name="T227_15" style:family="text">
      <style:text-properties fo:font-size="10pt" style:font-size-asian="10pt" style:font-name-complex="Arial" style:font-size-complex="10pt" style:font-weight-complex="bold"/>
    </style:style>
    <style:style style:name="T227_16" style:family="text">
      <style:text-properties fo:font-size="10pt" style:font-size-asian="10pt" style:font-name-complex="Arial" style:font-size-complex="10pt" style:font-weight-complex="bold"/>
    </style:style>
    <style:style style:name="T227_17" style:family="text">
      <style:text-properties fo:font-size="10pt" style:font-size-asian="10pt" style:font-name-complex="Arial" style:font-size-complex="10pt" style:font-weight-complex="bold"/>
    </style:style>
    <style:style style:name="T227_18" style:family="text">
      <style:text-properties fo:font-size="10pt" style:font-size-asian="10pt" style:font-name-complex="Arial" style:font-size-complex="10pt" style:font-weight-complex="bold"/>
    </style:style>
    <style:style style:name="T227_19" style:family="text">
      <style:text-properties fo:font-size="10pt" style:font-size-asian="10pt" style:font-name-complex="Arial" style:font-size-complex="10pt" style:font-weight-complex="bold"/>
    </style:style>
    <style:style style:name="T227_20" style:family="text">
      <style:text-properties fo:font-size="10pt" style:font-size-asian="10pt" style:font-name-complex="Arial" style:font-size-complex="10pt" style:font-weight-complex="bold"/>
    </style:style>
    <style:style style:name="T227_21" style:family="text">
      <style:text-properties fo:font-size="10pt" style:font-size-asian="10pt" style:font-name-complex="Arial" style:font-size-complex="10pt" style:font-weight-complex="bold"/>
    </style:style>
    <style:style style:name="T227_22" style:family="text">
      <style:text-properties fo:font-size="10pt" style:font-size-asian="10pt" style:font-name-complex="Arial" style:font-size-complex="10pt" style:font-weight-complex="bold"/>
    </style:style>
    <style:style style:name="T227_23" style:family="text">
      <style:text-properties fo:font-size="10pt" style:font-size-asian="10pt" style:font-name-complex="Arial" style:font-size-complex="10pt" style:font-weight-complex="bold"/>
    </style:style>
    <style:style style:name="T227_24" style:family="text">
      <style:text-properties fo:font-size="10pt" style:font-size-asian="10pt" style:font-name-complex="Arial" style:font-size-complex="10pt" style:font-weight-complex="bold"/>
    </style:style>
    <style:style style:name="T227_25" style:family="text">
      <style:text-properties fo:font-size="10pt" style:font-size-asian="10pt" style:font-name-complex="Arial" style:font-size-complex="10pt" style:font-weight-complex="bold"/>
    </style:style>
    <style:style style:name="T227_26" style:family="text">
      <style:text-properties fo:font-size="10pt" style:font-size-asian="10pt" style:font-name-complex="Arial" style:font-size-complex="10pt" style:font-weight-complex="bold"/>
    </style:style>
    <style:style style:name="T227_27" style:family="text">
      <style:text-properties fo:font-size="10pt" style:font-size-asian="10pt" style:font-name-complex="Arial" style:font-size-complex="10pt" style:font-weight-complex="bold"/>
    </style:style>
    <style:style style:name="T227_28" style:family="text">
      <style:text-properties fo:font-size="10pt" style:font-size-asian="10pt" style:font-name-complex="Arial" style:font-size-complex="10pt" style:font-weight-complex="bold"/>
    </style:style>
    <style:style style:name="T227_29" style:family="text">
      <style:text-properties fo:font-size="10pt" style:font-size-asian="10pt" style:font-name-complex="Arial" style:font-size-complex="10pt" style:font-weight-complex="bold"/>
    </style:style>
    <style:style style:name="T227_30" style:family="text">
      <style:text-properties fo:font-size="10pt" style:font-size-asian="10pt" style:font-name-complex="Arial" style:font-size-complex="10pt" style:font-weight-complex="bold"/>
    </style:style>
    <style:style style:name="P22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fo:font-size="10pt" style:font-size-asian="10pt" style:font-name-complex="Arial" style:font-size-complex="10pt" style:font-weight-complex="bold"/>
    </style:style>
    <style:style style:name="T229_2" style:family="text">
      <style:text-properties fo:font-size="10pt" style:font-size-asian="10pt" style:font-name-complex="Arial" style:font-size-complex="10pt" style:font-weight-complex="bold"/>
    </style:style>
    <style:style style:name="T229_3" style:family="text">
      <style:text-properties fo:font-size="10pt" style:font-size-asian="10pt" style:font-name-complex="Arial" style:font-size-complex="10pt" style:font-weight-complex="bold"/>
    </style:style>
    <style:style style:name="T229_4" style:family="text">
      <style:text-properties fo:font-size="10pt" style:font-size-asian="10pt" style:font-name-complex="Arial" style:font-size-complex="10pt" style:font-weight-complex="bold"/>
    </style:style>
    <style:style style:name="T229_5" style:family="text">
      <style:text-properties fo:font-size="10pt" style:font-size-asian="10pt" style:font-name-complex="Arial" style:font-size-complex="10pt" style:font-weight-complex="bold"/>
    </style:style>
    <style:style style:name="T229_6" style:family="text">
      <style:text-properties fo:font-size="10pt" style:font-size-asian="10pt" style:font-name-complex="Arial" style:font-size-complex="10pt" style:font-weight-complex="bold"/>
    </style:style>
    <style:style style:name="T229_7" style:family="text">
      <style:text-properties fo:font-size="10pt" style:font-size-asian="10pt" style:font-name-complex="Arial" style:font-size-complex="10pt" style:font-weight-complex="bold"/>
    </style:style>
    <style:style style:name="T229_8" style:family="text">
      <style:text-properties fo:font-size="10pt" style:font-size-asian="10pt" style:font-name-complex="Arial" style:font-size-complex="10pt" style:font-weight-complex="bold"/>
    </style:style>
    <style:style style:name="T229_9" style:family="text">
      <style:text-properties fo:font-size="10pt" style:font-size-asian="10pt" style:font-name-complex="Arial" style:font-size-complex="10pt" style:font-weight-complex="bold"/>
    </style:style>
    <style:style style:name="T229_10" style:family="text">
      <style:text-properties fo:font-size="10pt" style:font-size-asian="10pt" style:font-name-complex="Arial" style:font-size-complex="10pt" style:font-weight-complex="bold"/>
    </style:style>
    <style:style style:name="T229_11" style:family="text">
      <style:text-properties fo:font-size="10pt" style:font-size-asian="10pt" style:font-name-complex="Arial" style:font-size-complex="10pt" style:font-weight-complex="bold"/>
    </style:style>
    <style:style style:name="T229_12" style:family="text">
      <style:text-properties fo:font-size="10pt" style:font-size-asian="10pt" style:font-name-complex="Arial" style:font-size-complex="10pt" style:font-weight-complex="bold"/>
    </style:style>
    <style:style style:name="T229_13" style:family="text">
      <style:text-properties fo:font-size="10pt" style:font-size-asian="10pt" style:font-name-complex="Arial" style:font-size-complex="10pt" style:font-weight-complex="bold"/>
    </style:style>
    <style:style style:name="T229_14" style:family="text">
      <style:text-properties fo:font-size="10pt" style:font-size-asian="10pt" style:font-name-complex="Arial" style:font-size-complex="10pt" style:font-weight-complex="bold"/>
    </style:style>
    <style:style style:name="T229_15" style:family="text">
      <style:text-properties fo:font-size="10pt" style:font-size-asian="10pt" style:font-name-complex="Arial" style:font-size-complex="10pt" style:font-weight-complex="bold"/>
    </style:style>
    <style:style style:name="T229_16" style:family="text">
      <style:text-properties fo:font-size="10pt" style:font-size-asian="10pt" style:font-name-complex="Arial" style:font-size-complex="10pt" style:font-weight-complex="bold"/>
    </style:style>
    <style:style style:name="T229_17" style:family="text">
      <style:text-properties fo:font-size="10pt" style:font-size-asian="10pt" style:font-name-complex="Arial" style:font-size-complex="10pt" style:font-weight-complex="bold"/>
    </style:style>
    <style:style style:name="T229_18" style:family="text">
      <style:text-properties fo:font-size="10pt" style:font-size-asian="10pt" style:font-name-complex="Arial" style:font-size-complex="10pt" style:font-weight-complex="bold"/>
    </style:style>
    <style:style style:name="T229_19" style:family="text">
      <style:text-properties fo:font-size="10pt" style:font-size-asian="10pt" style:font-name-complex="Arial" style:font-size-complex="10pt" style:font-weight-complex="bold"/>
    </style:style>
    <style:style style:name="T229_20" style:family="text">
      <style:text-properties fo:font-size="10pt" style:font-size-asian="10pt" style:font-name-complex="Arial" style:font-size-complex="10pt" style:font-weight-complex="bold"/>
    </style:style>
    <style:style style:name="T229_21" style:family="text">
      <style:text-properties fo:font-size="10pt" style:font-size-asian="10pt" style:font-name-complex="Arial" style:font-size-complex="10pt" style:font-weight-complex="bold"/>
    </style:style>
    <style:style style:name="T229_22" style:family="text">
      <style:text-properties fo:font-size="10pt" style:font-size-asian="10pt" style:font-name-complex="Arial" style:font-size-complex="10pt" style:font-weight-complex="bold"/>
    </style:style>
    <style:style style:name="T229_23" style:family="text">
      <style:text-properties fo:font-size="10pt" style:font-size-asian="10pt" style:font-name-complex="Arial" style:font-size-complex="10pt" style:font-weight-complex="bold"/>
    </style:style>
    <style:style style:name="T229_24" style:family="text">
      <style:text-properties fo:font-size="10pt" style:font-size-asian="10pt" style:font-name-complex="Arial" style:font-size-complex="10pt" style:font-weight-complex="bold"/>
    </style:style>
    <style:style style:name="T229_25" style:family="text">
      <style:text-properties fo:font-size="10pt" style:font-size-asian="10pt" style:font-name-complex="Arial" style:font-size-complex="10pt" style:font-weight-complex="bold"/>
    </style:style>
    <style:style style:name="T229_26" style:family="text">
      <style:text-properties fo:font-size="10pt" style:font-size-asian="10pt" style:font-name-complex="Arial" style:font-size-complex="10pt" style:font-weight-complex="bold"/>
    </style:style>
    <style:style style:name="T229_27" style:family="text">
      <style:text-properties fo:font-size="10pt" style:font-size-asian="10pt" style:font-name-complex="Arial" style:font-size-complex="10pt" style:font-weight-complex="bold"/>
    </style:style>
    <style:style style:name="T229_28" style:family="text">
      <style:text-properties fo:font-size="10pt" style:font-size-asian="10pt" style:font-name-complex="Arial" style:font-size-complex="10pt" style:font-weight-complex="bold"/>
    </style:style>
    <style:style style:name="T229_29" style:family="text">
      <style:text-properties fo:font-size="10pt" style:font-size-asian="10pt" style:font-name-complex="Arial" style:font-size-complex="10pt" style:font-weight-complex="bold"/>
    </style:style>
    <style:style style:name="T229_30" style:family="text">
      <style:text-properties fo:font-size="10pt" style:font-size-asian="10pt" style:font-name-complex="Arial" style:font-size-complex="10pt" style:font-weight-complex="bold"/>
    </style:style>
    <style:style style:name="T229_31" style:family="text">
      <style:text-properties fo:font-size="10pt" style:font-size-asian="10pt" style:font-name-complex="Arial" style:font-size-complex="10pt" style:font-weight-complex="bold"/>
    </style:style>
    <style:style style:name="T229_32" style:family="text">
      <style:text-properties fo:font-size="10pt" style:font-size-asian="10pt" style:font-name-complex="Arial" style:font-size-complex="10pt" style:font-weight-complex="bold"/>
    </style:style>
    <style:style style:name="T229_33" style:family="text">
      <style:text-properties fo:font-size="10pt" style:font-size-asian="10pt" style:font-name-complex="Arial" style:font-size-complex="10pt" style:font-weight-complex="bold"/>
    </style:style>
    <style:style style:name="T229_34" style:family="text">
      <style:text-properties fo:font-size="10pt" style:font-size-asian="10pt" style:font-name-complex="Arial" style:font-size-complex="10pt" style:font-weight-complex="bold"/>
    </style:style>
    <style:style style:name="T229_35" style:family="text">
      <style:text-properties fo:font-size="10pt" style:font-size-asian="10pt" style:font-name-complex="Arial" style:font-size-complex="10pt" style:font-weight-complex="bold"/>
    </style:style>
    <style:style style:name="T229_36" style:family="text">
      <style:text-properties fo:font-size="10pt" style:font-size-asian="10pt" style:font-name-complex="Arial" style:font-size-complex="10pt" style:font-weight-complex="bold"/>
    </style:style>
    <style:style style:name="T229_37" style:family="text">
      <style:text-properties fo:font-size="10pt" style:font-size-asian="10pt" style:font-name-complex="Arial" style:font-size-complex="10pt" style:font-weight-complex="bold"/>
    </style:style>
    <style:style style:name="T229_38" style:family="text">
      <style:text-properties fo:font-size="10pt" style:font-size-asian="10pt" style:font-name-complex="Arial" style:font-size-complex="10pt" style:font-weight-complex="bold"/>
    </style:style>
    <style:style style:name="T229_39" style:family="text">
      <style:text-properties fo:font-size="10pt" style:font-size-asian="10pt" style:font-name-complex="Arial" style:font-size-complex="10pt" style:font-weight-complex="bold"/>
    </style:style>
    <style:style style:name="T229_40" style:family="text">
      <style:text-properties fo:font-size="10pt" style:font-size-asian="10pt" style:font-name-complex="Arial" style:font-size-complex="10pt" style:font-weight-complex="bold"/>
    </style:style>
    <style:style style:name="T229_41" style:family="text">
      <style:text-properties fo:font-size="10pt" style:font-size-asian="10pt" style:font-name-complex="Arial" style:font-size-complex="10pt" style:font-weight-complex="bold"/>
    </style:style>
    <style:style style:name="T229_42" style:family="text">
      <style:text-properties fo:font-size="10pt" style:font-size-asian="10pt" style:font-name-complex="Arial" style:font-size-complex="10pt" style:font-weight-complex="bold"/>
    </style:style>
    <style:style style:name="T229_43" style:family="text">
      <style:text-properties fo:font-size="10pt" style:font-size-asian="10pt" style:font-name-complex="Arial" style:font-size-complex="10pt" style:font-weight-complex="bold"/>
    </style:style>
    <style:style style:name="T229_44" style:family="text">
      <style:text-properties fo:font-size="10pt" style:font-size-asian="10pt" style:font-name-complex="Arial" style:font-size-complex="10pt" style:font-weight-complex="bold"/>
    </style:style>
    <style:style style:name="T229_45" style:family="text">
      <style:text-properties fo:font-size="10pt" style:font-size-asian="10pt" style:font-name-complex="Arial" style:font-size-complex="10pt" style:font-weight-complex="bold"/>
    </style:style>
    <style:style style:name="T229_46" style:family="text">
      <style:text-properties fo:font-size="10pt" style:font-size-asian="10pt" style:font-name-complex="Arial" style:font-size-complex="10pt" style:font-weight-complex="bold"/>
    </style:style>
    <style:style style:name="T229_47" style:family="text">
      <style:text-properties fo:font-size="10pt" style:font-size-asian="10pt" style:font-name-complex="Arial" style:font-size-complex="10pt" style:font-weight-complex="bold"/>
    </style:style>
    <style:style style:name="T229_48" style:family="text">
      <style:text-properties fo:font-size="10pt" style:font-size-asian="10pt" style:font-name-complex="Arial" style:font-size-complex="10pt" style:font-weight-complex="bold"/>
    </style:style>
    <style:style style:name="T229_49" style:family="text">
      <style:text-properties fo:font-size="10pt" style:font-size-asian="10pt" style:font-name-complex="Arial" style:font-size-complex="10pt" style:font-weight-complex="bold"/>
    </style:style>
    <style:style style:name="T229_50" style:family="text">
      <style:text-properties fo:font-size="10pt" style:font-size-asian="10pt" style:font-name-complex="Arial" style:font-size-complex="10pt" style:font-weight-complex="bold"/>
    </style:style>
    <style:style style:name="T229_51" style:family="text">
      <style:text-properties fo:font-size="10pt" style:font-size-asian="10pt" style:font-name-complex="Arial" style:font-size-complex="10pt" style:font-weight-complex="bold"/>
    </style:style>
    <style:style style:name="T229_52" style:family="text">
      <style:text-properties fo:font-size="10pt" style:font-size-asian="10pt" style:font-name-complex="Arial" style:font-size-complex="10pt" style:font-weight-complex="bold"/>
    </style:style>
    <style:style style:name="T229_53" style:family="text">
      <style:text-properties fo:font-size="10pt" style:font-size-asian="10pt" style:font-name-complex="Arial" style:font-size-complex="10pt" style:font-weight-complex="bold"/>
    </style:style>
    <style:style style:name="T229_54" style:family="text">
      <style:text-properties fo:font-size="10pt" style:font-size-asian="10pt" style:font-name-complex="Arial" style:font-size-complex="10pt" style:font-weight-complex="bold"/>
    </style:style>
    <style:style style:name="P23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fo:font-size="10pt" style:font-size-asian="10pt" style:font-name-complex="Arial" style:font-size-complex="10pt" style:font-weight-complex="bold"/>
    </style:style>
    <style:style style:name="T231_2" style:family="text">
      <style:text-properties fo:font-size="10pt" style:font-size-asian="10pt" style:font-name-complex="Arial" style:font-size-complex="10pt" style:font-weight-complex="bold"/>
    </style:style>
    <style:style style:name="T231_3" style:family="text">
      <style:text-properties fo:font-size="10pt" style:font-size-asian="10pt" style:font-name-complex="Arial" style:font-size-complex="10pt"/>
    </style:style>
    <style:style style:name="T231_4" style:family="text">
      <style:text-properties fo:font-size="10pt" style:font-size-asian="10pt" style:font-name-complex="Arial" style:font-size-complex="10pt"/>
    </style:style>
    <style:style style:name="T231_5" style:family="text">
      <style:text-properties fo:font-size="10pt" style:font-size-asian="10pt" style:font-name-complex="Arial" style:font-size-complex="10pt"/>
    </style:style>
    <style:style style:name="T231_6" style:family="text">
      <style:text-properties fo:font-size="10pt" style:font-size-asian="10pt" style:font-name-complex="Arial" style:font-size-complex="10pt" style:font-weight-complex="bold"/>
    </style:style>
    <style:style style:name="T231_7" style:family="text">
      <style:text-properties fo:font-size="10pt" style:font-size-asian="10pt" style:font-name-complex="Arial" style:font-size-complex="10pt" style:font-weight-complex="bold"/>
    </style:style>
    <style:style style:name="T231_8" style:family="text">
      <style:text-properties fo:font-size="10pt" style:font-size-asian="10pt" style:font-name-complex="Arial" style:font-size-complex="10pt" style:font-weight-complex="bold"/>
    </style:style>
    <style:style style:name="T231_9" style:family="text">
      <style:text-properties fo:font-size="10pt" style:font-size-asian="10pt" style:font-name-complex="Arial" style:font-size-complex="10pt" style:font-weight-complex="bold"/>
    </style:style>
    <style:style style:name="T231_10" style:family="text">
      <style:text-properties fo:font-size="10pt" style:font-size-asian="10pt" style:font-name-complex="Arial" style:font-size-complex="10pt" style:font-weight-complex="bold"/>
    </style:style>
    <style:style style:name="T231_11" style:family="text">
      <style:text-properties fo:font-size="10pt" style:font-size-asian="10pt" style:font-name-complex="Arial" style:font-size-complex="10pt"/>
    </style:style>
    <style:style style:name="T231_12" style:family="text">
      <style:text-properties fo:font-size="10pt" style:font-size-asian="10pt" style:font-name-complex="Arial" style:font-size-complex="10pt" style:font-weight-complex="bold"/>
    </style:style>
    <style:style style:name="T231_13" style:family="text">
      <style:text-properties fo:font-size="10pt" style:font-size-asian="10pt" style:font-name-complex="Arial" style:font-size-complex="10pt" style:font-weight-complex="bold"/>
    </style:style>
    <style:style style:name="T231_14" style:family="text">
      <style:text-properties fo:font-size="10pt" style:font-size-asian="10pt" style:font-name-complex="Arial" style:font-size-complex="10pt" style:font-weight-complex="bold"/>
    </style:style>
    <style:style style:name="T231_15" style:family="text">
      <style:text-properties fo:font-size="10pt" style:font-size-asian="10pt" style:font-name-complex="Arial" style:font-size-complex="10pt"/>
    </style:style>
    <style:style style:name="T231_16" style:family="text">
      <style:text-properties fo:font-size="10pt" style:font-size-asian="10pt" style:font-name-complex="Arial" style:font-size-complex="10pt"/>
    </style:style>
    <style:style style:name="T231_17" style:family="text">
      <style:text-properties fo:font-size="10pt" style:font-size-asian="10pt" style:font-name-complex="Arial" style:font-size-complex="10pt" style:font-weight-complex="bold"/>
    </style:style>
    <style:style style:name="T231_18" style:family="text">
      <style:text-properties fo:font-size="10pt" style:font-size-asian="10pt" style:font-name-complex="Arial" style:font-size-complex="10pt" style:font-weight-complex="bold"/>
    </style:style>
    <style:style style:name="T231_19" style:family="text">
      <style:text-properties fo:font-size="10pt" style:font-size-asian="10pt" style:font-name-complex="Arial" style:font-size-complex="10pt"/>
    </style:style>
    <style:style style:name="T231_20" style:family="text">
      <style:text-properties fo:font-size="10pt" style:font-size-asian="10pt" style:font-name-complex="Arial" style:font-size-complex="10pt"/>
    </style:style>
    <style:style style:name="T231_21" style:family="text">
      <style:text-properties fo:font-size="10pt" style:font-size-asian="10pt" style:font-name-complex="Arial" style:font-size-complex="10pt" style:font-weight-complex="bold"/>
    </style:style>
    <style:style style:name="T231_22" style:family="text">
      <style:text-properties fo:font-size="10pt" style:font-size-asian="10pt" style:font-name-complex="Arial" style:font-size-complex="10pt" style:font-weight-complex="bold"/>
    </style:style>
    <style:style style:name="T231_23" style:family="text">
      <style:text-properties fo:font-size="10pt" style:font-size-asian="10pt" style:font-name-complex="Arial" style:font-size-complex="10pt"/>
    </style:style>
    <style:style style:name="T231_24" style:family="text">
      <style:text-properties fo:font-size="10pt" style:font-size-asian="10pt" style:font-name-complex="Arial" style:font-size-complex="10pt"/>
    </style:style>
    <style:style style:name="T231_25" style:family="text">
      <style:text-properties fo:font-size="10pt" style:font-size-asian="10pt" style:font-name-complex="Arial" style:font-size-complex="10pt" style:font-weight-complex="bold"/>
    </style:style>
    <style:style style:name="T231_26" style:family="text">
      <style:text-properties fo:font-size="10pt" style:font-size-asian="10pt" style:font-name-complex="Arial" style:font-size-complex="10pt" style:font-weight-complex="bold"/>
    </style:style>
    <style:style style:name="T231_27" style:family="text">
      <style:text-properties fo:font-size="10pt" style:font-size-asian="10pt" style:font-name-complex="Arial" style:font-size-complex="10pt" style:font-weight-complex="bold"/>
    </style:style>
    <style:style style:name="T231_28" style:family="text">
      <style:text-properties fo:font-size="10pt" style:font-size-asian="10pt" style:font-name-complex="Arial" style:font-size-complex="10pt" style:font-weight-complex="bold"/>
    </style:style>
    <style:style style:name="T231_29" style:family="text">
      <style:text-properties fo:font-size="10pt" style:font-size-asian="10pt" style:font-name-complex="Arial" style:font-size-complex="10pt" style:font-weight-complex="bold"/>
    </style:style>
    <style:style style:name="T231_30" style:family="text">
      <style:text-properties fo:font-size="10pt" style:font-size-asian="10pt" style:font-name-complex="Arial" style:font-size-complex="10pt" style:font-weight-complex="bold"/>
    </style:style>
    <style:style style:name="T231_31" style:family="text">
      <style:text-properties fo:font-size="10pt" style:font-size-asian="10pt" style:font-name-complex="Arial" style:font-size-complex="10pt" style:font-weight-complex="bold"/>
    </style:style>
    <style:style style:name="T231_32" style:family="text">
      <style:text-properties fo:font-size="10pt" style:font-size-asian="10pt" style:font-name-complex="Arial" style:font-size-complex="10pt" style:font-weight-complex="bold"/>
    </style:style>
    <style:style style:name="T231_33" style:family="text">
      <style:text-properties fo:font-size="10pt" style:font-size-asian="10pt" style:font-name-complex="Arial" style:font-size-complex="10pt" style:font-weight-complex="bold"/>
    </style:style>
    <style:style style:name="T231_34" style:family="text">
      <style:text-properties fo:font-size="10pt" style:font-size-asian="10pt" style:font-name-complex="Arial" style:font-size-complex="10pt" style:font-weight-complex="bold"/>
    </style:style>
    <style:style style:name="T231_35" style:family="text">
      <style:text-properties fo:font-size="10pt" style:font-size-asian="10pt" style:font-name-complex="Arial" style:font-size-complex="10pt" style:font-weight-complex="bold"/>
    </style:style>
    <style:style style:name="T231_36" style:family="text">
      <style:text-properties fo:font-size="10pt" style:font-size-asian="10pt" style:font-name-complex="Arial" style:font-size-complex="10pt" style:font-weight-complex="bold"/>
    </style:style>
    <style:style style:name="T231_37" style:family="text">
      <style:text-properties fo:font-size="10pt" style:font-size-asian="10pt" style:font-name-complex="Arial" style:font-size-complex="10pt" style:font-weight-complex="bold"/>
    </style:style>
    <style:style style:name="T231_38" style:family="text">
      <style:text-properties fo:font-size="10pt" style:font-size-asian="10pt" style:font-name-complex="Arial" style:font-size-complex="10pt"/>
    </style:style>
    <style:style style:name="T231_39" style:family="text">
      <style:text-properties fo:font-size="10pt" style:font-size-asian="10pt" style:font-name-complex="Arial" style:font-size-complex="10pt" style:font-weight-complex="bold"/>
    </style:style>
    <style:style style:name="T231_40" style:family="text">
      <style:text-properties fo:font-size="10pt" style:font-size-asian="10pt" style:font-name-complex="Arial" style:font-size-complex="10pt" style:font-weight-complex="bold"/>
    </style:style>
    <style:style style:name="T231_41" style:family="text">
      <style:text-properties fo:font-size="10pt" style:font-size-asian="10pt" style:font-name-complex="Arial" style:font-size-complex="10pt" style:font-weight-complex="bold"/>
    </style:style>
    <style:style style:name="T231_42" style:family="text">
      <style:text-properties fo:font-size="10pt" style:font-size-asian="10pt" style:font-name-complex="Arial" style:font-size-complex="10pt" style:font-weight-complex="bold"/>
    </style:style>
    <style:style style:name="T231_43" style:family="text">
      <style:text-properties fo:font-size="10pt" style:font-size-asian="10pt" style:font-name-complex="Arial" style:font-size-complex="10pt" style:font-weight-complex="bold"/>
    </style:style>
    <style:style style:name="T231_44" style:family="text">
      <style:text-properties fo:font-size="10pt" style:font-size-asian="10pt" style:font-name-complex="Arial" style:font-size-complex="10pt" style:font-weight-complex="bold"/>
    </style:style>
    <style:style style:name="T231_45" style:family="text">
      <style:text-properties fo:font-size="10pt" style:font-size-asian="10pt" style:font-name-complex="Arial" style:font-size-complex="10pt" style:font-weight-complex="bold"/>
    </style:style>
    <style:style style:name="T231_46" style:family="text">
      <style:text-properties fo:font-size="10pt" style:font-size-asian="10pt" style:font-name-complex="Arial" style:font-size-complex="10pt" style:font-weight-complex="bold"/>
    </style:style>
    <style:style style:name="T231_47" style:family="text">
      <style:text-properties fo:font-size="10pt" style:font-size-asian="10pt" style:font-name-complex="Arial" style:font-size-complex="10pt" style:font-weight-complex="bold"/>
    </style:style>
    <style:style style:name="T231_48" style:family="text">
      <style:text-properties fo:font-size="10pt" style:font-size-asian="10pt" style:font-name-complex="Arial" style:font-size-complex="10pt" style:font-weight-complex="bold"/>
    </style:style>
    <style:style style:name="T231_49" style:family="text">
      <style:text-properties fo:font-size="10pt" style:font-size-asian="10pt" style:font-name-complex="Arial" style:font-size-complex="10pt" style:font-weight-complex="bold"/>
    </style:style>
    <style:style style:name="T231_50" style:family="text">
      <style:text-properties fo:font-size="10pt" style:font-size-asian="10pt" style:font-name-complex="Arial" style:font-size-complex="10pt" style:font-weight-complex="bold"/>
    </style:style>
    <style:style style:name="T231_51" style:family="text">
      <style:text-properties fo:font-size="10pt" style:font-size-asian="10pt" style:font-name-complex="Arial" style:font-size-complex="10pt" style:font-weight-complex="bold"/>
    </style:style>
    <style:style style:name="T231_52" style:family="text">
      <style:text-properties fo:font-size="10pt" style:font-size-asian="10pt" style:font-name-complex="Arial" style:font-size-complex="10pt" style:font-weight-complex="bold"/>
    </style:style>
    <style:style style:name="T231_53" style:family="text">
      <style:text-properties fo:font-size="10pt" style:font-size-asian="10pt" style:font-name-complex="Arial" style:font-size-complex="10pt" style:font-weight-complex="bold"/>
    </style:style>
    <style:style style:name="T231_54" style:family="text">
      <style:text-properties fo:font-size="10pt" style:font-size-asian="10pt" style:font-name-complex="Arial" style:font-size-complex="10pt" style:font-weight-complex="bold"/>
    </style:style>
    <style:style style:name="T231_55" style:family="text">
      <style:text-properties fo:font-size="10pt" style:font-size-asian="10pt" style:font-name-complex="Arial" style:font-size-complex="10pt" style:font-weight-complex="bold"/>
    </style:style>
    <style:style style:name="T231_56" style:family="text">
      <style:text-properties fo:font-size="10pt" style:font-size-asian="10pt" style:font-name-complex="Arial" style:font-size-complex="10pt" style:font-weight-complex="bold"/>
    </style:style>
    <style:style style:name="T231_57" style:family="text">
      <style:text-properties fo:font-size="10pt" style:font-size-asian="10pt" style:font-name-complex="Arial" style:font-size-complex="10pt" style:font-weight-complex="bold"/>
    </style:style>
    <style:style style:name="T231_58" style:family="text">
      <style:text-properties fo:font-size="10pt" style:font-size-asian="10pt" style:font-name-complex="Arial" style:font-size-complex="10pt" style:font-weight-complex="bold"/>
    </style:style>
    <style:style style:name="T231_59" style:family="text">
      <style:text-properties fo:font-size="10pt" style:font-size-asian="10pt" style:font-name-complex="Arial" style:font-size-complex="10pt" style:font-weight-complex="bold"/>
    </style:style>
    <style:style style:name="T231_60" style:family="text">
      <style:text-properties fo:font-size="10pt" style:font-size-asian="10pt" style:font-name-complex="Arial" style:font-size-complex="10pt" style:font-weight-complex="bold"/>
    </style:style>
    <style:style style:name="T231_61" style:family="text">
      <style:text-properties fo:font-size="10pt" style:font-size-asian="10pt" style:font-name-complex="Arial" style:font-size-complex="10pt" style:font-weight-complex="bold"/>
    </style:style>
    <style:style style:name="T231_62" style:family="text">
      <style:text-properties fo:font-size="10pt" style:font-size-asian="10pt" style:font-name-complex="Arial" style:font-size-complex="10pt" style:font-weight-complex="bold"/>
    </style:style>
    <style:style style:name="T231_63" style:family="text">
      <style:text-properties fo:font-size="10pt" style:font-size-asian="10pt" style:font-name-complex="Arial" style:font-size-complex="10pt" style:font-weight-complex="bold"/>
    </style:style>
    <style:style style:name="T231_64" style:family="text">
      <style:text-properties fo:font-size="10pt" style:font-size-asian="10pt" style:font-name-complex="Arial" style:font-size-complex="10pt" style:font-weight-complex="bold"/>
    </style:style>
    <style:style style:name="T231_65" style:family="text">
      <style:text-properties fo:font-size="10pt" style:font-size-asian="10pt" style:font-name-complex="Arial" style:font-size-complex="10pt" style:font-weight-complex="bold"/>
    </style:style>
    <style:style style:name="T231_66" style:family="text">
      <style:text-properties fo:font-size="10pt" style:font-size-asian="10pt" style:font-name-complex="Arial" style:font-size-complex="10pt" style:font-weight-complex="bold"/>
    </style:style>
    <style:style style:name="T231_67" style:family="text">
      <style:text-properties fo:font-size="10pt" style:font-size-asian="10pt" style:font-name-complex="Arial" style:font-size-complex="10pt" style:font-weight-complex="bold"/>
    </style:style>
    <style:style style:name="T231_68" style:family="text">
      <style:text-properties fo:font-size="10pt" style:font-size-asian="10pt" style:font-name-complex="Arial" style:font-size-complex="10pt" style:font-weight-complex="bold"/>
    </style:style>
    <style:style style:name="T231_69" style:family="text">
      <style:text-properties fo:font-size="10pt" style:font-size-asian="10pt" style:font-name-complex="Arial" style:font-size-complex="10pt" style:font-weight-complex="bold"/>
    </style:style>
    <style:style style:name="T231_70" style:family="text">
      <style:text-properties fo:font-size="10pt" style:font-size-asian="10pt" style:font-name-complex="Arial" style:font-size-complex="10pt" style:font-weight-complex="bold"/>
    </style:style>
    <style:style style:name="T231_71" style:family="text">
      <style:text-properties fo:font-size="10pt" style:font-size-asian="10pt" style:font-name-complex="Arial" style:font-size-complex="10pt" style:font-weight-complex="bold"/>
    </style:style>
    <style:style style:name="T231_72" style:family="text">
      <style:text-properties fo:font-size="10pt" style:font-size-asian="10pt" style:font-name-complex="Arial" style:font-size-complex="10pt" style:font-weight-complex="bold"/>
    </style:style>
    <style:style style:name="T231_73" style:family="text">
      <style:text-properties fo:font-size="10pt" style:font-size-asian="10pt" style:font-name-complex="Arial" style:font-size-complex="10pt" style:font-weight-complex="bold"/>
    </style:style>
    <style:style style:name="T231_74" style:family="text">
      <style:text-properties fo:font-size="10pt" style:font-size-asian="10pt" style:font-name-complex="Arial" style:font-size-complex="10pt" style:font-weight-complex="bold"/>
    </style:style>
    <style:style style:name="T231_75" style:family="text">
      <style:text-properties fo:font-size="10pt" style:font-size-asian="10pt" style:font-name-complex="Arial" style:font-size-complex="10pt" style:font-weight-complex="bold"/>
    </style:style>
    <style:style style:name="T231_76" style:family="text">
      <style:text-properties fo:font-size="10pt" style:font-size-asian="10pt" style:font-name-complex="Arial" style:font-size-complex="10pt" style:font-weight-complex="bold"/>
    </style:style>
    <style:style style:name="T231_77" style:family="text">
      <style:text-properties fo:font-size="10pt" style:font-size-asian="10pt" style:font-name-complex="Arial" style:font-size-complex="10pt" style:font-weight-complex="bold"/>
    </style:style>
    <style:style style:name="T231_78" style:family="text">
      <style:text-properties fo:font-size="10pt" style:font-size-asian="10pt" style:font-name-complex="Arial" style:font-size-complex="10pt" style:font-weight-complex="bold"/>
    </style:style>
    <style:style style:name="T231_79" style:family="text">
      <style:text-properties fo:font-size="10pt" style:font-size-asian="10pt" style:font-name-complex="Arial" style:font-size-complex="10pt" style:font-weight-complex="bold"/>
    </style:style>
    <style:style style:name="P232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fo:font-size="10pt" style:font-size-asian="10pt" style:font-name-complex="Arial" style:font-size-complex="10pt" style:font-weight-complex="bold"/>
    </style:style>
    <style:style style:name="T233_2" style:family="text">
      <style:text-properties fo:font-size="10pt" style:font-size-asian="10pt" style:font-name-complex="Arial" style:font-size-complex="10pt" style:font-weight-complex="bold"/>
    </style:style>
    <style:style style:name="T233_3" style:family="text">
      <style:text-properties fo:font-size="10pt" style:font-size-asian="10pt" style:font-name-complex="Arial" style:font-size-complex="10pt" style:font-weight-complex="bold"/>
    </style:style>
    <style:style style:name="T233_4" style:family="text">
      <style:text-properties fo:font-size="10pt" style:font-size-asian="10pt" style:font-name-complex="Arial" style:font-size-complex="10pt" style:font-weight-complex="bold"/>
    </style:style>
    <style:style style:name="T233_5" style:family="text">
      <style:text-properties fo:font-size="10pt" style:font-size-asian="10pt" style:font-name-complex="Arial" style:font-size-complex="10pt"/>
    </style:style>
    <style:style style:name="T233_6" style:family="text">
      <style:text-properties fo:font-size="10pt" style:font-size-asian="10pt" style:font-name-complex="Arial" style:font-size-complex="10pt"/>
    </style:style>
    <style:style style:name="T233_7" style:family="text">
      <style:text-properties fo:font-size="10pt" style:font-size-asian="10pt" style:font-name-complex="Arial" style:font-size-complex="10pt"/>
    </style:style>
    <style:style style:name="T233_8" style:family="text">
      <style:text-properties fo:font-size="10pt" style:font-size-asian="10pt" style:font-name-complex="Arial" style:font-size-complex="10pt" style:font-weight-complex="bold"/>
    </style:style>
    <style:style style:name="T233_9" style:family="text">
      <style:text-properties fo:font-size="10pt" style:font-size-asian="10pt" style:font-name-complex="Arial" style:font-size-complex="10pt" style:font-weight-complex="bold"/>
    </style:style>
    <style:style style:name="T233_10" style:family="text">
      <style:text-properties fo:font-size="10pt" style:font-size-asian="10pt" style:font-name-complex="Arial" style:font-size-complex="10pt" style:font-weight-complex="bold"/>
    </style:style>
    <style:style style:name="T233_11" style:family="text">
      <style:text-properties fo:font-size="10pt" style:font-size-asian="10pt" style:font-name-complex="Arial" style:font-size-complex="10pt" style:font-weight-complex="bold"/>
    </style:style>
    <style:style style:name="T233_12" style:family="text">
      <style:text-properties fo:font-size="10pt" style:font-size-asian="10pt" style:font-name-complex="Arial" style:font-size-complex="10pt" style:font-weight-complex="bold"/>
    </style:style>
    <style:style style:name="T233_13" style:family="text">
      <style:text-properties fo:font-size="10pt" style:font-size-asian="10pt" style:font-name-complex="Arial" style:font-size-complex="10pt" style:font-weight-complex="bold"/>
    </style:style>
    <style:style style:name="T233_14" style:family="text">
      <style:text-properties fo:font-size="10pt" style:font-size-asian="10pt" style:font-name-complex="Arial" style:font-size-complex="10pt" style:font-weight-complex="bold"/>
    </style:style>
    <style:style style:name="T233_15" style:family="text">
      <style:text-properties fo:font-size="10pt" style:font-size-asian="10pt" style:font-name-complex="Arial" style:font-size-complex="10pt" style:font-weight-complex="bold"/>
    </style:style>
    <style:style style:name="T233_16" style:family="text">
      <style:text-properties fo:font-size="10pt" style:font-size-asian="10pt" style:font-name-complex="Arial" style:font-size-complex="10pt" style:font-weight-complex="bold"/>
    </style:style>
    <style:style style:name="T233_17" style:family="text">
      <style:text-properties fo:font-size="10pt" style:font-size-asian="10pt" style:font-name-complex="Arial" style:font-size-complex="10pt" style:font-weight-complex="bold"/>
    </style:style>
    <style:style style:name="T233_18" style:family="text">
      <style:text-properties fo:font-size="10pt" style:font-size-asian="10pt" style:font-name-complex="Arial" style:font-size-complex="10pt" style:font-weight-complex="bold"/>
    </style:style>
    <style:style style:name="T233_19" style:family="text">
      <style:text-properties fo:font-size="10pt" style:font-size-asian="10pt" style:font-name-complex="Arial" style:font-size-complex="10pt" style:font-weight-complex="bold"/>
    </style:style>
    <style:style style:name="T233_20" style:family="text">
      <style:text-properties fo:font-size="10pt" style:font-size-asian="10pt" style:font-name-complex="Arial" style:font-size-complex="10pt"/>
    </style:style>
    <style:style style:name="T233_21" style:family="text">
      <style:text-properties fo:font-size="10pt" style:font-size-asian="10pt" style:font-name-complex="Arial" style:font-size-complex="10pt" style:font-weight-complex="bold"/>
    </style:style>
    <style:style style:name="T233_22" style:family="text">
      <style:text-properties fo:font-size="10pt" style:font-size-asian="10pt" style:font-name-complex="Arial" style:font-size-complex="10pt" style:font-weight-complex="bold"/>
    </style:style>
    <style:style style:name="T233_23" style:family="text">
      <style:text-properties fo:font-size="10pt" style:font-size-asian="10pt" style:font-name-complex="Arial" style:font-size-complex="10pt" style:font-weight-complex="bold"/>
    </style:style>
    <style:style style:name="T233_24" style:family="text">
      <style:text-properties fo:font-size="10pt" style:font-size-asian="10pt" style:font-name-complex="Arial" style:font-size-complex="10pt" style:font-weight-complex="bold"/>
    </style:style>
    <style:style style:name="T233_25" style:family="text">
      <style:text-properties fo:font-size="10pt" style:font-size-asian="10pt" style:font-name-complex="Arial" style:font-size-complex="10pt" style:font-weight-complex="bold"/>
    </style:style>
    <style:style style:name="T233_26" style:family="text">
      <style:text-properties fo:font-size="10pt" style:font-size-asian="10pt" style:font-name-complex="Arial" style:font-size-complex="10pt" style:font-weight-complex="bold"/>
    </style:style>
    <style:style style:name="T233_27" style:family="text">
      <style:text-properties fo:font-size="10pt" style:font-size-asian="10pt" style:font-name-complex="Arial" style:font-size-complex="10pt" style:font-weight-complex="bold"/>
    </style:style>
    <style:style style:name="T233_28" style:family="text">
      <style:text-properties fo:font-size="10pt" style:font-size-asian="10pt" style:font-name-complex="Arial" style:font-size-complex="10pt" style:font-weight-complex="bold"/>
    </style:style>
    <style:style style:name="T233_29" style:family="text">
      <style:text-properties fo:font-size="10pt" style:font-size-asian="10pt" style:font-name-complex="Arial" style:font-size-complex="10pt" style:font-weight-complex="bold"/>
    </style:style>
    <style:style style:name="T233_30" style:family="text">
      <style:text-properties fo:font-size="10pt" style:font-size-asian="10pt" style:font-name-complex="Arial" style:font-size-complex="10pt" style:font-weight-complex="bold"/>
    </style:style>
    <style:style style:name="P234" style:family="paragraph" style:parent-style-name="Normal">
      <style:paragraph-properties fo:text-align="justify" fo:margin-bottom="0.141cm"/>
      <style:text-properties fo:font-size="10pt" style:font-size-asian="10pt" style:font-name-complex="Arial" style:font-size-complex="10pt" style:font-weight-complex="bold"/>
    </style:style>
    <style:style style:name="P235" style:family="paragraph" style:parent-style-name="Normal">
      <style:paragraph-properties fo:text-align="justify" fo:margin-bottom="0.141cm"/>
    </style:style>
    <style:style style:name="T235_1" style:family="text">
      <style:text-properties fo:font-size="10pt" style:font-size-asian="10pt" style:font-size-complex="10pt" fo:font-weight="bold" style:font-weight-asian="bold"/>
    </style:style>
    <style:style style:name="T235_2" style:family="text">
      <style:text-properties fo:font-size="10pt" style:font-size-asian="10pt" style:font-size-complex="10pt" fo:font-weight="bold" style:font-weight-asian="bold"/>
    </style:style>
    <style:style style:name="P236" style:family="paragraph" style:parent-style-name="Normal"/>
    <style:style style:name="T236_1" style:family="text">
      <style:text-properties fo:font-size="10pt" style:font-size-asian="10pt" style:font-name-complex="Arial" style:font-size-complex="10pt" style:font-weight-complex="bold"/>
    </style:style>
    <style:style style:name="T236_2" style:family="text">
      <style:text-properties fo:font-size="10pt" style:font-size-asian="10pt" style:font-name-complex="Arial" style:font-size-complex="10pt" style:font-weight-complex="bold"/>
    </style:style>
    <style:style style:name="T236_3" style:family="text">
      <style:text-properties fo:font-size="10pt" style:font-size-asian="10pt" style:font-name-complex="Arial" style:font-size-complex="10pt" style:font-weight-complex="bold"/>
    </style:style>
    <style:style style:name="T236_4" style:family="text">
      <style:text-properties fo:font-size="10pt" style:font-size-asian="10pt" style:font-name-complex="Arial" style:font-size-complex="10pt" style:font-weight-complex="bold"/>
    </style:style>
    <style:style style:name="T236_5" style:family="text">
      <style:text-properties fo:font-size="10pt" style:font-size-asian="10pt" style:font-name-complex="Arial" style:font-size-complex="10pt" style:font-weight-complex="bold"/>
    </style:style>
    <style:style style:name="T236_6" style:family="text">
      <style:text-properties fo:font-size="10pt" style:font-size-asian="10pt" style:font-name-complex="Arial" style:font-size-complex="10pt" style:font-weight-complex="bold"/>
    </style:style>
    <style:style style:name="T236_7" style:family="text">
      <style:text-properties fo:font-size="10pt" style:font-size-asian="10pt" style:font-name-complex="Arial" style:font-size-complex="10pt" style:font-weight-complex="bold"/>
    </style:style>
    <style:style style:name="P237" style:family="paragraph" style:parent-style-name="Normal">
      <style:text-properties fo:font-size="10pt" style:font-size-asian="10pt" style:font-name-complex="Arial" style:font-size-complex="10pt"/>
    </style:style>
    <style:style style:name="P238" style:family="paragraph" style:parent-style-name="Normal">
      <style:paragraph-properties fo:text-align="justify" fo:margin-bottom="0.141cm"/>
    </style:style>
    <style:style style:name="T2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39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239_1" style:family="text">
      <style:text-properties fo:font-size="10pt" style:font-size-asian="10pt" style:font-size-complex="10pt"/>
    </style:style>
    <style:style style:name="T239_2" style:family="text">
      <style:text-properties fo:font-size="10pt" style:font-size-asian="10pt" style:font-size-complex="10pt"/>
    </style:style>
    <style:style style:name="T239_3" style:family="text">
      <style:text-properties fo:font-size="10pt" style:font-size-asian="10pt" style:font-size-complex="10pt"/>
    </style:style>
    <style:style style:name="T239_4" style:family="text">
      <style:text-properties fo:font-size="10pt" style:font-size-asian="10pt" style:font-size-complex="10pt"/>
    </style:style>
    <style:style style:name="T239_5" style:family="text">
      <style:text-properties fo:font-size="10pt" style:font-size-asian="10pt" style:font-size-complex="10pt"/>
    </style:style>
    <style:style style:name="T239_6" style:family="text">
      <style:text-properties fo:font-size="10pt" style:font-size-asian="10pt" style:font-size-complex="10pt"/>
    </style:style>
    <style:style style:name="T239_7" style:family="text">
      <style:text-properties fo:font-size="10pt" style:font-size-asian="10pt" style:font-size-complex="10pt"/>
    </style:style>
    <style:style style:name="T239_8" style:family="text">
      <style:text-properties fo:font-size="10pt" style:font-size-asian="10pt" style:font-size-complex="10pt"/>
    </style:style>
    <style:style style:name="T239_9" style:family="text">
      <style:text-properties fo:font-size="10pt" style:font-size-asian="10pt" style:font-size-complex="10pt"/>
    </style:style>
    <style:style style:name="T239_10" style:family="text">
      <style:text-properties fo:font-size="10pt" style:font-size-asian="10pt" style:font-size-complex="10pt"/>
    </style:style>
    <style:style style:name="T239_11" style:family="text">
      <style:text-properties fo:font-size="10pt" style:font-size-asian="10pt" style:font-size-complex="10pt"/>
    </style:style>
    <style:style style:name="T239_12" style:family="text">
      <style:text-properties fo:font-size="10pt" style:font-size-asian="10pt" style:font-size-complex="10pt"/>
    </style:style>
    <style:style style:name="T239_13" style:family="text">
      <style:text-properties fo:font-size="10pt" style:font-size-asian="10pt" style:font-size-complex="10pt"/>
    </style:style>
    <style:style style:name="T239_14" style:family="text">
      <style:text-properties fo:font-size="10pt" style:font-size-asian="10pt" style:font-size-complex="10pt"/>
    </style:style>
    <style:style style:name="T239_15" style:family="text">
      <style:text-properties fo:font-size="10pt" style:font-size-asian="10pt" style:font-size-complex="10pt"/>
    </style:style>
    <style:style style:name="T239_16" style:family="text">
      <style:text-properties fo:font-size="10pt" style:font-size-asian="10pt" style:font-size-complex="10pt"/>
    </style:style>
    <style:style style:name="T239_17" style:family="text">
      <style:text-properties fo:font-size="10pt" style:font-size-asian="10pt" style:font-size-complex="10pt"/>
    </style:style>
    <style:style style:name="T239_18" style:family="text">
      <style:text-properties fo:font-size="10pt" style:font-size-asian="10pt" style:font-size-complex="10pt"/>
    </style:style>
    <style:style style:name="T239_19" style:family="text">
      <style:text-properties fo:font-size="10pt" style:font-size-asian="10pt" style:font-size-complex="10pt"/>
    </style:style>
    <style:style style:name="T239_20" style:family="text">
      <style:text-properties fo:font-size="10pt" style:font-size-asian="10pt" style:font-size-complex="10pt"/>
    </style:style>
    <style:style style:name="T239_21" style:family="text">
      <style:text-properties fo:font-size="10pt" style:font-size-asian="10pt" style:font-size-complex="10pt"/>
    </style:style>
    <style:style style:name="T239_22" style:family="text">
      <style:text-properties fo:font-size="10pt" style:font-size-asian="10pt" style:font-size-complex="10pt"/>
    </style:style>
    <style:style style:name="T239_23" style:family="text">
      <style:text-properties fo:font-size="10pt" style:font-size-asian="10pt" style:font-size-complex="10pt"/>
    </style:style>
    <style:style style:name="T239_24" style:family="text">
      <style:text-properties fo:font-size="10pt" style:font-size-asian="10pt" style:font-size-complex="10pt"/>
    </style:style>
    <style:style style:name="T239_25" style:family="text">
      <style:text-properties fo:font-size="10pt" style:font-size-asian="10pt" style:font-size-complex="10pt"/>
    </style:style>
    <style:style style:name="T239_26" style:family="text">
      <style:text-properties fo:font-size="10pt" style:font-size-asian="10pt" style:font-size-complex="10pt"/>
    </style:style>
    <style:style style:name="T239_27" style:family="text">
      <style:text-properties fo:font-size="10pt" style:font-size-asian="10pt" style:font-size-complex="10pt"/>
    </style:style>
    <style:style style:name="T239_28" style:family="text">
      <style:text-properties fo:font-size="10pt" style:font-size-asian="10pt" style:font-size-complex="10pt"/>
    </style:style>
    <style:style style:name="T239_29" style:family="text">
      <style:text-properties fo:font-size="10pt" style:font-size-asian="10pt" style:font-size-complex="10pt"/>
    </style:style>
    <style:style style:name="T239_30" style:family="text">
      <style:text-properties fo:font-size="10pt" style:font-size-asian="10pt" style:font-size-complex="10pt"/>
    </style:style>
    <style:style style:name="P240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24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41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241_2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T241_3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24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fo:font-size="10pt" style:font-name-asian="Arial" style:font-size-asian="10pt" style:font-name-complex="Arial" style:font-size-complex="10pt"/>
    </style:style>
    <style:style style:name="T243_2" style:family="text">
      <style:text-properties fo:font-size="10pt" style:font-name-asian="Arial" style:font-size-asian="10pt" style:font-name-complex="Arial" style:font-size-complex="10pt"/>
    </style:style>
    <style:style style:name="T243_3" style:family="text">
      <style:text-properties fo:font-size="10pt" style:font-name-asian="Arial" style:font-size-asian="10pt" style:font-name-complex="Arial" style:font-size-complex="10pt"/>
    </style:style>
    <style:style style:name="T243_4" style:family="text">
      <style:text-properties fo:font-size="10pt" style:font-name-asian="Arial" style:font-size-asian="10pt" style:font-name-complex="Arial" style:font-size-complex="10pt"/>
    </style:style>
    <style:style style:name="T243_5" style:family="text">
      <style:text-properties fo:font-size="10pt" style:font-name-asian="Arial" style:font-size-asian="10pt" style:font-name-complex="Arial" style:font-size-complex="10pt"/>
    </style:style>
    <style:style style:name="P244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45" style:family="paragraph" style:parent-style-name="Normal">
      <style:paragraph-properties fo:text-align="justify"/>
    </style:style>
    <style:style style:name="T24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5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45_3" style:family="text">
      <style:text-properties fo:font-size="10pt" style:font-name-asian="Arial" style:font-size-asian="10pt" style:font-name-complex="Arial" style:font-size-complex="10pt"/>
    </style:style>
    <style:style style:name="P246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247" style:family="paragraph" style:parent-style-name="List_20_Paragraph">
      <style:paragraph-properties fo:text-align="justify" fo:text-indent="-0.63cm" fo:margin-bottom="0.141cm" fo:margin-left="1.259cm"/>
      <style:text-properties fo:font-size="10pt" style:font-name-asian="Arial" style:font-size-asian="10pt" style:font-name-complex="Arial"/>
    </style:style>
    <style:style style:name="T247_1" style:family="text">
      <style:text-properties fo:font-size="10pt" style:font-name-asian="Arial" style:font-size-asian="10pt" style:font-name-complex="Arial"/>
    </style:style>
    <style:style style:name="P248" style:family="paragraph" style:parent-style-name="List_20_Paragraph">
      <style:paragraph-properties fo:text-align="justify" fo:text-indent="-0.63cm" fo:margin-bottom="0.141cm" fo:margin-left="1.259cm"/>
      <style:text-properties fo:font-size="10pt" style:font-name-asian="Arial" style:font-size-asian="10pt" style:font-name-complex="Arial"/>
    </style:style>
    <style:style style:name="T248_1" style:family="text">
      <style:text-properties fo:font-size="10pt" style:font-name-asian="Arial" style:font-size-asian="10pt" style:font-name-complex="Arial"/>
    </style:style>
    <style:style style:name="T248_2" style:family="text">
      <style:text-properties fo:font-size="10pt" style:font-name-asian="Arial" style:font-size-asian="10pt" style:font-name-complex="Arial"/>
    </style:style>
    <style:style style:name="T248_3" style:family="text">
      <style:text-properties fo:font-size="10pt" style:font-name-asian="Arial" style:font-size-asian="10pt" style:font-name-complex="Arial"/>
    </style:style>
    <style:style style:name="T248_4" style:family="text">
      <style:text-properties fo:font-size="10pt" style:font-name-asian="Arial" style:font-size-asian="10pt" style:font-name-complex="Arial"/>
    </style:style>
    <style:style style:name="T248_5" style:family="text">
      <style:text-properties fo:font-size="10pt" style:font-name-asian="Arial" style:font-size-asian="10pt" style:font-name-complex="Arial"/>
    </style:style>
    <style:style style:name="T248_6" style:family="text">
      <style:text-properties fo:font-size="10pt" style:font-name-asian="Arial" style:font-size-asian="10pt" style:font-name-complex="Arial"/>
    </style:style>
    <style:style style:name="T248_7" style:family="text">
      <style:text-properties fo:font-size="10pt" style:font-name-asian="Arial" style:font-size-asian="10pt" style:font-name-complex="Arial"/>
    </style:style>
    <style:style style:name="T248_8" style:family="text">
      <style:text-properties fo:font-size="10pt" style:font-name-asian="Arial" style:font-size-asian="10pt" style:font-name-complex="Arial"/>
    </style:style>
    <style:style style:name="P249" style:family="paragraph" style:parent-style-name="List_20_Paragraph">
      <style:paragraph-properties fo:text-align="justify" fo:text-indent="-0.63cm" fo:margin-bottom="0.141cm" fo:margin-left="1.259cm"/>
      <style:text-properties fo:font-size="10pt" style:font-name-asian="Arial" style:font-size-asian="10pt" style:font-name-complex="Arial"/>
    </style:style>
    <style:style style:name="T249_1" style:family="text">
      <style:text-properties fo:font-size="10pt" style:font-name-asian="Arial" style:font-size-asian="10pt" style:font-name-complex="Arial"/>
    </style:style>
    <style:style style:name="T249_2" style:family="text">
      <style:text-properties fo:font-size="10pt" style:font-name-asian="Arial" style:font-size-asian="10pt" style:font-name-complex="Arial"/>
    </style:style>
    <style:style style:name="T249_3" style:family="text">
      <style:text-properties fo:font-size="10pt" style:font-name-asian="Arial" style:font-size-asian="10pt" style:font-name-complex="Arial"/>
    </style:style>
    <style:style style:name="T249_4" style:family="text">
      <style:text-properties fo:font-size="10pt" style:font-name-asian="Arial" style:font-size-asian="10pt" style:font-name-complex="Arial"/>
    </style:style>
    <style:style style:name="T249_5" style:family="text">
      <style:text-properties fo:font-size="10pt" style:font-name-asian="Arial" style:font-size-asian="10pt" style:font-name-complex="Arial"/>
    </style:style>
    <style:style style:name="P250" style:family="paragraph" style:parent-style-name="Normal">
      <style:text-properties fo:font-size="10pt" style:font-name-asian="Arial" style:font-size-asian="10pt" style:font-name-complex="Arial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1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1_3" style:family="text">
      <style:text-properties fo:font-size="10pt" style:font-name-asian="Arial" style:font-size-asian="10pt" style:font-name-complex="Arial" style:font-size-complex="10pt"/>
    </style:style>
    <style:style style:name="T251_4" style:family="text">
      <style:text-properties fo:font-size="10pt" style:font-name-asian="Arial" style:font-size-asian="10pt" style:font-name-complex="Arial" style:font-size-complex="10pt"/>
    </style:style>
    <style:style style:name="T251_5" style:family="text">
      <style:text-properties fo:font-size="10pt" style:font-name-asian="Arial" style:font-size-asian="10pt" style:font-name-complex="Arial" style:font-size-complex="10pt"/>
    </style:style>
    <style:style style:name="T251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1_7" style:family="text">
      <style:text-properties fo:font-size="10pt" style:font-name-asian="Arial" style:font-size-asian="10pt" style:font-name-complex="Arial" style:font-size-complex="10pt"/>
    </style:style>
    <style:style style:name="T251_8" style:family="text">
      <style:text-properties fo:font-size="10pt" style:font-name-asian="Arial" style:font-size-asian="10pt" style:font-name-complex="Arial" style:font-size-complex="10pt"/>
    </style:style>
    <style:style style:name="T251_9" style:family="text">
      <style:text-properties fo:font-size="10pt" style:font-name-asian="Arial" style:font-size-asian="10pt" style:font-name-complex="Arial" style:font-size-complex="10pt"/>
    </style:style>
    <style:style style:name="T251_10" style:family="text">
      <style:text-properties fo:font-size="10pt" style:font-name-asian="Arial" style:font-size-asian="10pt" style:font-name-complex="Arial" style:font-size-complex="10pt"/>
    </style:style>
    <style:style style:name="T251_11" style:family="text">
      <style:text-properties fo:font-size="10pt" style:font-name-asian="Arial" style:font-size-asian="10pt" style:font-name-complex="Arial" style:font-size-complex="10pt"/>
    </style:style>
    <style:style style:name="T251_12" style:family="text">
      <style:text-properties fo:font-size="10pt" style:font-name-asian="Arial" style:font-size-asian="10pt" style:font-name-complex="Arial" style:font-size-complex="10pt"/>
    </style:style>
    <style:style style:name="T251_13" style:family="text">
      <style:text-properties fo:font-size="10pt" style:font-name-asian="Arial" style:font-size-asian="10pt" style:font-name-complex="Arial" style:font-size-complex="10pt"/>
    </style:style>
    <style:style style:name="T251_14" style:family="text">
      <style:text-properties fo:font-size="10pt" style:font-name-asian="Arial" style:font-size-asian="10pt" style:font-name-complex="Arial" style:font-size-complex="10pt"/>
    </style:style>
    <style:style style:name="T251_15" style:family="text">
      <style:text-properties fo:font-size="10pt" style:font-name-asian="Arial" style:font-size-asian="10pt" style:font-name-complex="Arial" style:font-size-complex="10pt"/>
    </style:style>
    <style:style style:name="T251_16" style:family="text">
      <style:text-properties fo:font-size="10pt" style:font-name-asian="Arial" style:font-size-asian="10pt" style:font-name-complex="Arial" style:font-size-complex="10pt"/>
    </style:style>
    <style:style style:name="T251_17" style:family="text">
      <style:text-properties fo:font-size="10pt" style:font-name-asian="Arial" style:font-size-asian="10pt" style:font-name-complex="Arial" style:font-size-complex="10pt"/>
    </style:style>
    <style:style style:name="T251_18" style:family="text">
      <style:text-properties fo:font-size="10pt" style:font-name-asian="Arial" style:font-size-asian="10pt" style:font-name-complex="Arial" style:font-size-complex="10pt"/>
    </style:style>
    <style:style style:name="T251_19" style:family="text">
      <style:text-properties fo:font-size="10pt" style:font-name-asian="Arial" style:font-size-asian="10pt" style:font-name-complex="Arial" style:font-size-complex="10pt"/>
    </style:style>
    <style:style style:name="T251_20" style:family="text">
      <style:text-properties fo:font-size="10pt" style:font-name-asian="Arial" style:font-size-asian="10pt" style:font-name-complex="Arial" style:font-size-complex="10pt"/>
    </style:style>
    <style:style style:name="T251_21" style:family="text">
      <style:text-properties fo:font-size="10pt" style:font-name-asian="Arial" style:font-size-asian="10pt" style:font-name-complex="Arial" style:font-size-complex="10pt"/>
    </style:style>
    <style:style style:name="T251_22" style:family="text">
      <style:text-properties fo:font-size="10pt" style:font-name-asian="Arial" style:font-size-asian="10pt" style:font-name-complex="Arial" style:font-size-complex="10pt"/>
    </style:style>
    <style:style style:name="T251_23" style:family="text">
      <style:text-properties fo:font-size="10pt" style:font-name-asian="Arial" style:font-size-asian="10pt" style:font-name-complex="Arial" style:font-size-complex="10pt"/>
    </style:style>
    <style:style style:name="T251_24" style:family="text">
      <style:text-properties fo:font-size="10pt" style:font-name-asian="Arial" style:font-size-asian="10pt" style:font-name-complex="Arial" style:font-size-complex="10pt"/>
    </style:style>
    <style:style style:name="P25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53" style:family="paragraph" style:parent-style-name="Normal">
      <style:paragraph-properties fo:text-align="justify" fo:text-indent="-0.63cm" fo:margin-bottom="0.141cm" fo:margin-left="1.259cm"/>
      <style:text-properties fo:font-size="10pt" style:font-name-asian="Arial" style:font-size-asian="10pt" style:font-name-complex="Arial" style:font-size-complex="10pt"/>
    </style:style>
    <style:style style:name="T253_1" style:family="text">
      <style:text-properties fo:font-size="10pt" style:font-name-asian="Arial" style:font-size-asian="10pt" style:font-name-complex="Arial" style:font-size-complex="10pt"/>
    </style:style>
    <style:style style:name="P254" style:family="paragraph" style:parent-style-name="Normal">
      <style:paragraph-properties fo:text-align="justify" fo:text-indent="-0.63cm" fo:margin-bottom="0.141cm" fo:margin-left="1.259cm"/>
      <style:text-properties fo:font-size="10pt" style:font-name-asian="Arial" style:font-size-asian="10pt" style:font-name-complex="Arial" style:font-size-complex="10pt"/>
    </style:style>
    <style:style style:name="T254_1" style:family="text">
      <style:text-properties fo:font-size="10pt" style:font-name-asian="Arial" style:font-size-asian="10pt" style:font-name-complex="Arial" style:font-size-complex="10pt"/>
    </style:style>
    <style:style style:name="T254_2" style:family="text">
      <style:text-properties fo:font-size="10pt" style:font-name-asian="Arial" style:font-size-asian="10pt" style:font-name-complex="Arial" style:font-size-complex="10pt"/>
    </style:style>
    <style:style style:name="T254_3" style:family="text">
      <style:text-properties fo:font-size="10pt" style:font-name-asian="Arial" style:font-size-asian="10pt" style:font-name-complex="Arial" style:font-size-complex="10pt"/>
    </style:style>
    <style:style style:name="T254_4" style:family="text">
      <style:text-properties fo:font-size="10pt" style:font-name-asian="Arial" style:font-size-asian="10pt" style:font-name-complex="Arial" style:font-size-complex="10pt"/>
    </style:style>
    <style:style style:name="T254_5" style:family="text">
      <style:text-properties fo:font-size="10pt" style:font-name-asian="Arial" style:font-size-asian="10pt" style:font-name-complex="Arial" style:font-size-complex="10pt"/>
    </style:style>
    <style:style style:name="T254_6" style:family="text">
      <style:text-properties fo:font-size="10pt" style:font-name-asian="Arial" style:font-size-asian="10pt" style:font-name-complex="Arial" style:font-size-complex="10pt"/>
    </style:style>
    <style:style style:name="T254_7" style:family="text">
      <style:text-properties fo:font-size="10pt" style:font-name-asian="Arial" style:font-size-asian="10pt" style:font-name-complex="Arial" style:font-size-complex="10pt"/>
    </style:style>
    <style:style style:name="T254_8" style:family="text">
      <style:text-properties fo:font-size="10pt" style:font-name-asian="Arial" style:font-size-asian="10pt" style:font-name-complex="Arial" style:font-size-complex="10pt"/>
    </style:style>
    <style:style style:name="T254_9" style:family="text">
      <style:text-properties fo:font-size="10pt" style:font-name-asian="Arial" style:font-size-asian="10pt" style:font-name-complex="Arial" style:font-size-complex="10pt"/>
    </style:style>
    <style:style style:name="T254_10" style:family="text">
      <style:text-properties fo:font-size="10pt" style:font-name-asian="Arial" style:font-size-asian="10pt" style:font-name-complex="Arial" style:font-size-complex="10pt"/>
    </style:style>
    <style:style style:name="P255" style:family="paragraph" style:parent-style-name="Normal">
      <style:paragraph-properties fo:text-align="justify"/>
      <style:text-properties style:font-name-asian="Arial"/>
    </style:style>
    <style:style style:name="P256" style:family="paragraph" style:parent-style-name="Normal">
      <style:paragraph-properties fo:text-align="justify" fo:margin-top="0.071cm"/>
    </style:style>
    <style:style style:name="T25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6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6_3" style:family="text">
      <style:text-properties fo:font-size="10pt" style:font-size-asian="10pt" style:font-name-complex="Arial" style:font-size-complex="10pt"/>
    </style:style>
    <style:style style:name="T256_4" style:family="text">
      <style:text-properties fo:font-size="10pt" style:font-size-asian="10pt" style:font-name-complex="Arial" style:font-size-complex="10pt"/>
    </style:style>
    <style:style style:name="T256_5" style:family="text">
      <style:text-properties fo:font-size="10pt" style:font-size-asian="10pt" style:font-name-complex="Arial" style:font-size-complex="10pt"/>
    </style:style>
    <style:style style:name="T256_6" style:family="text">
      <style:text-properties fo:font-size="10pt" style:font-size-asian="10pt" style:font-name-complex="Arial" style:font-size-complex="10pt"/>
    </style:style>
    <style:style style:name="T256_7" style:family="text">
      <style:text-properties fo:font-size="10pt" style:font-size-asian="10pt" style:font-name-complex="Arial" style:font-size-complex="10pt"/>
    </style:style>
    <style:style style:name="T256_8" style:family="text">
      <style:text-properties fo:font-size="10pt" style:font-size-asian="10pt" style:font-name-complex="Arial" style:font-size-complex="10pt"/>
    </style:style>
    <style:style style:name="T256_9" style:family="text">
      <style:text-properties fo:font-size="10pt" style:font-size-asian="10pt" style:font-name-complex="Arial" style:font-size-complex="10pt"/>
    </style:style>
    <style:style style:name="T256_10" style:family="text">
      <style:text-properties fo:font-size="10pt" style:font-size-asian="10pt" style:font-name-complex="Arial" style:font-size-complex="10pt"/>
    </style:style>
    <style:style style:name="T256_11" style:family="text">
      <style:text-properties fo:font-size="10pt" style:font-name-asian="Arial" style:font-size-asian="10pt" style:font-name-complex="Arial" style:font-size-complex="10pt"/>
    </style:style>
    <style:style style:name="T256_12" style:family="text">
      <style:text-properties fo:font-size="10pt" style:font-name-asian="Arial" style:font-size-asian="10pt" style:font-name-complex="Arial" style:font-size-complex="10pt"/>
    </style:style>
    <style:style style:name="T256_13" style:family="text">
      <style:text-properties fo:font-size="10pt" style:font-name-asian="Arial" style:font-size-asian="10pt" style:font-name-complex="Arial" style:font-size-complex="10pt"/>
    </style:style>
    <style:style style:name="T256_14" style:family="text">
      <style:text-properties fo:font-size="10pt" style:font-name-asian="Arial" style:font-size-asian="10pt" style:font-name-complex="Arial" style:font-size-complex="10pt"/>
    </style:style>
    <style:style style:name="T256_15" style:family="text">
      <style:text-properties fo:font-size="10pt" style:font-name-asian="Arial" style:font-size-asian="10pt" style:font-name-complex="Arial" style:font-size-complex="10pt"/>
    </style:style>
    <style:style style:name="T256_16" style:family="text">
      <style:text-properties fo:font-size="10pt" style:font-name-asian="Arial" style:font-size-asian="10pt" style:font-name-complex="Arial" style:font-size-complex="10pt"/>
    </style:style>
    <style:style style:name="T256_17" style:family="text">
      <style:text-properties fo:font-size="10pt" style:font-name-asian="Arial" style:font-size-asian="10pt" style:font-name-complex="Arial" style:font-size-complex="10pt"/>
    </style:style>
    <style:style style:name="T256_18" style:family="text">
      <style:text-properties fo:font-size="10pt" style:font-name-asian="Arial" style:font-size-asian="10pt" style:font-name-complex="Arial" style:font-size-complex="10pt"/>
    </style:style>
    <style:style style:name="T256_19" style:family="text">
      <style:text-properties fo:font-size="10pt" style:font-name-asian="Arial" style:font-size-asian="10pt" style:font-name-complex="Arial" style:font-size-complex="10pt"/>
    </style:style>
    <style:style style:name="T256_20" style:family="text">
      <style:text-properties fo:font-size="10pt" style:font-name-asian="Arial" style:font-size-asian="10pt" style:font-name-complex="Arial" style:font-size-complex="10pt"/>
    </style:style>
    <style:style style:name="T256_21" style:family="text">
      <style:text-properties fo:font-size="10pt" style:font-name-asian="Arial" style:font-size-asian="10pt" style:font-name-complex="Arial" style:font-size-complex="10pt"/>
    </style:style>
    <style:style style:name="T256_22" style:family="text">
      <style:text-properties fo:font-size="10pt" style:font-name-asian="Arial" style:font-size-asian="10pt" style:font-name-complex="Arial" style:font-size-complex="10pt"/>
    </style:style>
    <style:style style:name="T256_23" style:family="text">
      <style:text-properties fo:font-size="10pt" style:font-name-asian="Arial" style:font-size-asian="10pt" style:font-name-complex="Arial" style:font-size-complex="10pt"/>
    </style:style>
    <style:style style:name="T256_24" style:family="text">
      <style:text-properties fo:font-size="10pt" style:font-name-asian="Arial" style:font-size-asian="10pt" style:font-name-complex="Arial" style:font-size-complex="10pt"/>
    </style:style>
    <style:style style:name="T256_25" style:family="text">
      <style:text-properties fo:font-size="10pt" style:font-name-asian="Arial" style:font-size-asian="10pt" style:font-name-complex="Arial" style:font-size-complex="10pt"/>
    </style:style>
    <style:style style:name="T256_26" style:family="text">
      <style:text-properties fo:font-size="10pt" style:font-name-asian="Arial" style:font-size-asian="10pt" style:font-name-complex="Arial" style:font-size-complex="10pt"/>
    </style:style>
    <style:style style:name="T256_27" style:family="text">
      <style:text-properties fo:font-size="10pt" style:font-name-asian="Arial" style:font-size-asian="10pt" style:font-name-complex="Arial" style:font-size-complex="10pt"/>
    </style:style>
    <style:style style:name="T256_28" style:family="text">
      <style:text-properties fo:font-size="10pt" style:font-name-asian="Arial" style:font-size-asian="10pt" style:font-name-complex="Arial" style:font-size-complex="10pt"/>
    </style:style>
    <style:style style:name="P257" style:family="paragraph" style:parent-style-name="Normal">
      <style:paragraph-properties fo:text-align="justify" fo:margin-top="0.071cm" fo:margin-bottom="0.071cm"/>
      <style:text-properties fo:font-size="10pt" style:font-name-asian="Arial" style:font-size-asian="10pt" style:font-name-complex="Arial" style:font-size-complex="10pt"/>
    </style:style>
    <style:style style:name="P258" style:family="paragraph" style:parent-style-name="Normal">
      <style:paragraph-properties fo:text-align="justify" fo:margin-bottom="0.141cm"/>
      <style:text-properties fo:font-size="10pt" style:font-name-asian="Arial" style:font-size-asian="10pt" style:font-name-complex="Arial" style:font-size-complex="10pt"/>
    </style:style>
    <style:style style:name="T258_1" style:family="text">
      <style:text-properties fo:font-size="10pt" style:font-name-asian="Arial" style:font-size-asian="10pt" style:font-name-complex="Arial" style:font-size-complex="10pt"/>
    </style:style>
    <style:style style:name="T258_2" style:family="text">
      <style:text-properties fo:font-size="10pt" style:font-name-asian="Arial" style:font-size-asian="10pt" style:font-name-complex="Arial" style:font-size-complex="10pt"/>
    </style:style>
    <style:style style:name="T258_3" style:family="text">
      <style:text-properties fo:font-size="10pt" style:font-name-asian="Arial" style:font-size-asian="10pt" style:font-name-complex="Arial" style:font-size-complex="10pt"/>
    </style:style>
    <style:style style:name="T258_4" style:family="text">
      <style:text-properties fo:font-size="10pt" style:font-name-asian="Arial" style:font-size-asian="10pt" style:font-name-complex="Arial" style:font-size-complex="10pt"/>
    </style:style>
    <style:style style:name="T258_5" style:family="text">
      <style:text-properties fo:font-size="10pt" style:font-name-asian="Arial" style:font-size-asian="10pt" style:font-name-complex="Arial" style:font-size-complex="10pt"/>
    </style:style>
    <style:style style:name="T258_6" style:family="text">
      <style:text-properties fo:font-size="10pt" style:font-name-asian="Arial" style:font-size-asian="10pt" style:font-name-complex="Arial" style:font-size-complex="10pt"/>
    </style:style>
    <style:style style:name="T258_7" style:family="text">
      <style:text-properties fo:font-size="10pt" style:font-name-asian="Arial" style:font-size-asian="10pt" style:font-name-complex="Arial" style:font-size-complex="10pt"/>
    </style:style>
    <style:style style:name="T258_8" style:family="text">
      <style:text-properties fo:font-size="10pt" style:font-name-asian="Arial" style:font-size-asian="10pt" style:font-name-complex="Arial" style:font-size-complex="10pt"/>
    </style:style>
    <style:style style:name="T258_9" style:family="text">
      <style:text-properties fo:font-size="10pt" style:font-name-asian="Arial" style:font-size-asian="10pt" style:font-name-complex="Arial" style:font-size-complex="10pt"/>
    </style:style>
    <style:style style:name="T258_10" style:family="text">
      <style:text-properties fo:font-size="10pt" style:font-name-asian="Arial" style:font-size-asian="10pt" style:font-name-complex="Arial" style:font-size-complex="10pt"/>
    </style:style>
    <style:style style:name="T258_11" style:family="text">
      <style:text-properties fo:font-size="10pt" style:font-name-asian="Arial" style:font-size-asian="10pt" style:font-name-complex="Arial" style:font-size-complex="10pt"/>
    </style:style>
    <style:style style:name="T258_12" style:family="text">
      <style:text-properties fo:font-size="10pt" style:font-name-asian="Arial" style:font-size-asian="10pt" style:font-name-complex="Arial" style:font-size-complex="10pt"/>
    </style:style>
    <style:style style:name="T258_13" style:family="text">
      <style:text-properties fo:font-size="10pt" style:font-name-asian="Arial" style:font-size-asian="10pt" style:font-name-complex="Arial" style:font-size-complex="10pt"/>
    </style:style>
    <style:style style:name="T258_14" style:family="text">
      <style:text-properties fo:font-size="10pt" style:font-name-asian="Arial" style:font-size-asian="10pt" style:font-name-complex="Arial" style:font-size-complex="10pt"/>
    </style:style>
    <style:style style:name="T258_15" style:family="text">
      <style:text-properties fo:font-size="10pt" style:font-name-asian="Arial" style:font-size-asian="10pt" style:font-name-complex="Arial" style:font-size-complex="10pt"/>
    </style:style>
    <style:style style:name="P259" style:family="paragraph" style:parent-style-name="Normal">
      <style:paragraph-properties fo:text-align="justify" fo:margin-bottom="0.141cm"/>
      <style:text-properties fo:font-size="10pt" style:font-name-asian="Arial" style:font-size-asian="10pt" style:font-name-complex="Arial" style:font-size-complex="10pt"/>
    </style:style>
    <style:style style:name="T259_1" style:family="text">
      <style:text-properties fo:font-size="10pt" style:font-name-asian="Arial" style:font-size-asian="10pt" style:font-name-complex="Arial" style:font-size-complex="10pt"/>
    </style:style>
    <style:style style:name="P260" style:family="paragraph" style:parent-style-name="Normal">
      <style:paragraph-properties fo:text-align="justify" fo:margin-bottom="0.141cm" fo:margin-left="0.635cm"/>
      <style:text-properties fo:font-size="10pt" style:font-name-asian="Arial" style:font-size-asian="10pt" style:font-name-complex="Arial" style:font-size-complex="10pt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61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61_3" style:family="text">
      <style:text-properties fo:font-size="10pt" style:font-name-asian="Arial" style:font-size-asian="10pt" style:font-name-complex="Arial" style:font-size-complex="10pt"/>
    </style:style>
    <style:style style:name="T261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61_5" style:family="text">
      <style:text-properties fo:font-size="10pt" style:font-name-asian="Arial" style:font-size-asian="10pt" style:font-name-complex="Arial" style:font-size-complex="10pt"/>
    </style:style>
    <style:style style:name="T261_6" style:family="text">
      <style:text-properties fo:font-size="10pt" style:font-name-asian="Arial" style:font-size-asian="10pt" style:font-name-complex="Arial" style:font-size-complex="10pt"/>
    </style:style>
    <style:style style:name="T261_7" style:family="text">
      <style:text-properties fo:font-size="10pt" style:font-name-asian="Arial" style:font-size-asian="10pt" style:font-name-complex="Arial" style:font-size-complex="10pt"/>
    </style:style>
    <style:style style:name="T261_8" style:family="text">
      <style:text-properties fo:font-size="10pt" style:font-name-asian="Arial" style:font-size-asian="10pt" style:font-name-complex="Arial" style:font-size-complex="10pt"/>
    </style:style>
    <style:style style:name="T261_9" style:family="text">
      <style:text-properties fo:font-size="10pt" style:font-name-asian="Arial" style:font-size-asian="10pt" style:font-name-complex="Arial" style:font-size-complex="10pt"/>
    </style:style>
    <style:style style:name="T261_10" style:family="text">
      <style:text-properties fo:font-size="10pt" style:font-name-asian="Arial" style:font-size-asian="10pt" style:font-name-complex="Arial" style:font-size-complex="10pt"/>
    </style:style>
    <style:style style:name="T261_11" style:family="text">
      <style:text-properties fo:font-size="10pt" style:font-size-asian="10pt" style:font-name-complex="Arial" style:font-size-complex="10pt"/>
    </style:style>
    <style:style style:name="T261_12" style:family="text">
      <style:text-properties fo:font-size="10pt" style:font-name-asian="Arial" style:font-size-asian="10pt" style:font-name-complex="Arial" style:font-size-complex="10pt"/>
    </style:style>
    <style:style style:name="T261_13" style:family="text">
      <style:text-properties fo:font-size="10pt" style:font-name-asian="Arial" style:font-size-asian="10pt" style:font-name-complex="Arial" style:font-size-complex="10pt"/>
    </style:style>
    <style:style style:name="T261_14" style:family="text">
      <style:text-properties fo:font-size="10pt" style:font-name-asian="Arial" style:font-size-asian="10pt" style:font-name-complex="Arial" style:font-size-complex="10pt"/>
    </style:style>
    <style:style style:name="T261_15" style:family="text">
      <style:text-properties fo:font-size="10pt" style:font-name-asian="Arial" style:font-size-asian="10pt" style:font-name-complex="Arial" style:font-size-complex="10pt"/>
    </style:style>
    <style:style style:name="T261_16" style:family="text">
      <style:text-properties fo:font-size="10pt" style:font-name-asian="Arial" style:font-size-asian="10pt" style:font-name-complex="Arial" style:font-size-complex="10pt"/>
    </style:style>
    <style:style style:name="T261_17" style:family="text">
      <style:text-properties fo:font-size="10pt" style:font-name-asian="Arial" style:font-size-asian="10pt" style:font-name-complex="Arial" style:font-size-complex="10pt"/>
    </style:style>
    <style:style style:name="T261_18" style:family="text">
      <style:text-properties fo:font-size="10pt" style:font-name-asian="Arial" style:font-size-asian="10pt" style:font-name-complex="Arial" style:font-size-complex="10pt"/>
    </style:style>
    <style:style style:name="T261_19" style:family="text">
      <style:text-properties fo:font-size="10pt" style:font-name-asian="Arial" style:font-size-asian="10pt" style:font-name-complex="Arial" style:font-size-complex="10pt"/>
    </style:style>
    <style:style style:name="T261_20" style:family="text">
      <style:text-properties fo:font-size="10pt" style:font-name-asian="Arial" style:font-size-asian="10pt" style:font-name-complex="Arial" style:font-size-complex="10pt"/>
    </style:style>
    <style:style style:name="P26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color="#09090b" fo:font-size="10pt" style:font-name-asian="Arial" style:font-size-asian="10pt" style:font-name-complex="Arial"/>
    </style:style>
    <style:style style:name="T263_2" style:family="text">
      <style:text-properties fo:color="#09090b" fo:font-size="10pt" style:font-name-asian="Arial" style:font-size-asian="10pt" style:font-name-complex="Arial"/>
    </style:style>
    <style:style style:name="T263_3" style:family="text">
      <style:text-properties fo:color="#09090b" fo:font-size="10pt" style:font-name-asian="Arial" style:font-size-asian="10pt" style:font-name-complex="Arial"/>
    </style:style>
    <style:style style:name="T263_4" style:family="text">
      <style:text-properties fo:color="#09090b" fo:font-size="10pt" style:font-name-asian="Arial" style:font-size-asian="10pt" style:font-name-complex="Arial"/>
    </style:style>
    <style:style style:name="T263_5" style:family="text">
      <style:text-properties fo:color="#09090b" fo:font-size="10pt" style:font-name-asian="Arial" style:font-size-asian="10pt" style:font-name-complex="Arial"/>
    </style:style>
    <style:style style:name="T263_6" style:family="text">
      <style:text-properties fo:color="#09090b" fo:font-size="10pt" style:font-name-asian="Arial" style:font-size-asian="10pt" style:font-name-complex="Arial"/>
    </style:style>
    <style:style style:name="T263_7" style:family="text">
      <style:text-properties fo:color="#09090b" fo:font-size="10pt" style:font-name-asian="Arial" style:font-size-asian="10pt" style:font-name-complex="Arial"/>
    </style:style>
    <style:style style:name="T263_8" style:family="text">
      <style:text-properties fo:color="#09090b" fo:font-size="10pt" style:font-name-asian="Arial" style:font-size-asian="10pt" style:font-name-complex="Arial"/>
    </style:style>
    <style:style style:name="T263_9" style:family="text">
      <style:text-properties fo:color="#09090b" fo:font-size="10pt" style:font-name-asian="Arial" style:font-size-asian="10pt" style:font-name-complex="Arial"/>
    </style:style>
    <style:style style:name="T263_10" style:family="text">
      <style:text-properties fo:font-size="10pt" style:font-name-asian="Arial" style:font-size-asian="10pt" style:font-name-complex="Arial"/>
    </style:style>
    <style:style style:name="T263_11" style:family="text">
      <style:text-properties fo:font-size="10pt" style:font-name-asian="Arial" style:font-size-asian="10pt" style:font-name-complex="Arial"/>
    </style:style>
    <style:style style:name="T263_12" style:family="text">
      <style:text-properties fo:font-size="10pt" style:font-name-asian="Arial" style:font-size-asian="10pt" style:font-name-complex="Arial"/>
    </style:style>
    <style:style style:name="T263_13" style:family="text">
      <style:text-properties fo:font-size="10pt" style:font-name-asian="Arial" style:font-size-asian="10pt" style:font-name-complex="Arial"/>
    </style:style>
    <style:style style:name="T263_14" style:family="text">
      <style:text-properties fo:color="#000000" fo:font-size="10pt" style:font-name-asian="Arial" style:font-size-asian="10pt" style:font-name-complex="Arial"/>
    </style:style>
    <style:style style:name="P264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65_2" style:family="text">
      <style:text-properties fo:font-size="10pt" style:font-name-asian="Arial" style:font-size-asian="10pt" style:font-name-complex="Arial" style:font-size-complex="10pt"/>
    </style:style>
    <style:style style:name="T265_3" style:family="text">
      <style:text-properties fo:font-size="10pt" style:font-name-asian="Arial" style:font-size-asian="10pt" style:font-name-complex="Arial" style:font-size-complex="10pt"/>
    </style:style>
    <style:style style:name="T265_4" style:family="text">
      <style:text-properties fo:font-size="10pt" style:font-name-asian="Arial" style:font-size-asian="10pt" style:font-name-complex="Arial" style:font-size-complex="10pt"/>
    </style:style>
    <style:style style:name="T265_5" style:family="text">
      <style:text-properties fo:font-size="10pt" style:font-name-asian="Arial" style:font-size-asian="10pt" style:font-name-complex="Arial" style:font-size-complex="10pt"/>
    </style:style>
    <style:style style:name="T265_6" style:family="text">
      <style:text-properties fo:font-size="10pt" style:font-name-asian="Arial" style:font-size-asian="10pt" style:font-name-complex="Arial" style:font-size-complex="10pt"/>
    </style:style>
    <style:style style:name="T265_7" style:family="text">
      <style:text-properties fo:font-size="10pt" style:font-name-asian="Arial" style:font-size-asian="10pt" style:font-name-complex="Arial" style:font-size-complex="10pt"/>
    </style:style>
    <style:style style:name="T265_8" style:family="text">
      <style:text-properties fo:font-size="10pt" style:font-name-asian="Arial" style:font-size-asian="10pt" style:font-name-complex="Arial" style:font-size-complex="10pt"/>
    </style:style>
    <style:style style:name="T265_9" style:family="text">
      <style:text-properties fo:font-size="10pt" style:font-name-asian="Arial" style:font-size-asian="10pt" style:font-name-complex="Arial" style:font-size-complex="10pt"/>
    </style:style>
    <style:style style:name="T265_10" style:family="text">
      <style:text-properties fo:font-size="10pt" style:font-name-asian="Arial" style:font-size-asian="10pt" style:font-name-complex="Arial" style:font-size-complex="10pt"/>
    </style:style>
    <style:style style:name="T265_11" style:family="text">
      <style:text-properties fo:font-size="10pt" style:font-name-asian="Arial" style:font-size-asian="10pt" style:font-name-complex="Arial" style:font-size-complex="10pt"/>
    </style:style>
    <style:style style:name="T265_12" style:family="text">
      <style:text-properties fo:font-size="10pt" style:font-name-asian="Arial" style:font-size-asian="10pt" style:font-name-complex="Arial" style:font-size-complex="10pt"/>
    </style:style>
    <style:style style:name="P26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67" style:family="paragraph" style:parent-style-name="Normal">
      <style:paragraph-properties fo:text-align="justify" fo:margin-bottom="0.141cm"/>
      <style:text-properties fo:font-size="10pt" style:font-name-asian="Arial" style:font-size-asian="10pt" style:font-name-complex="Arial" style:font-size-complex="10pt"/>
    </style:style>
    <style:style style:name="T267_1" style:family="text">
      <style:text-properties fo:font-size="10pt" style:font-name-asian="Arial" style:font-size-asian="10pt" style:font-name-complex="Arial" style:font-size-complex="10pt"/>
    </style:style>
    <style:style style:name="P268" style:family="paragraph" style:parent-style-name="Normal">
      <style:paragraph-properties fo:text-align="justify" fo:margin-bottom="0.141cm"/>
      <style:text-properties fo:font-size="10pt" style:font-name-asian="Arial" style:font-size-asian="10pt" style:font-name-complex="Arial" style:font-size-complex="10pt"/>
    </style:style>
    <style:style style:name="T268_1" style:family="text">
      <style:text-properties fo:font-size="10pt" style:font-name-asian="Arial" style:font-size-asian="10pt" style:font-name-complex="Arial" style:font-size-complex="10pt"/>
    </style:style>
    <style:style style:name="P269" style:family="paragraph" style:parent-style-name="Normal">
      <style:paragraph-properties fo:text-align="justify" fo:margin-bottom="0.141cm"/>
      <style:text-properties fo:font-size="10pt" style:font-name-asian="Arial" style:font-size-asian="10pt" style:font-name-complex="Arial" style:font-size-complex="10pt"/>
    </style:style>
    <style:style style:name="T269_1" style:family="text">
      <style:text-properties fo:font-size="10pt" style:font-name-asian="Arial" style:font-size-asian="10pt" style:font-name-complex="Arial" style:font-size-complex="10pt"/>
    </style:style>
    <style:style style:name="T269_2" style:family="text">
      <style:text-properties fo:font-size="10pt" style:font-name-asian="Arial" style:font-size-asian="10pt" style:font-name-complex="Arial" style:font-size-complex="10pt"/>
    </style:style>
    <style:style style:name="T269_3" style:family="text">
      <style:text-properties fo:font-size="10pt" style:font-name-asian="Arial" style:font-size-asian="10pt" style:font-name-complex="Arial" style:font-size-complex="10pt"/>
    </style:style>
    <style:style style:name="T269_4" style:family="text">
      <style:text-properties fo:font-size="10pt" style:font-name-asian="Arial" style:font-size-asian="10pt" style:font-name-complex="Arial" style:font-size-complex="10pt"/>
    </style:style>
    <style:style style:name="T269_5" style:family="text">
      <style:text-properties fo:font-size="10pt" style:font-name-asian="Arial" style:font-size-asian="10pt" style:font-name-complex="Arial" style:font-size-complex="10pt"/>
    </style:style>
    <style:style style:name="T269_6" style:family="text">
      <style:text-properties fo:font-size="10pt" style:font-name-asian="Arial" style:font-size-asian="10pt" style:font-name-complex="Arial" style:font-size-complex="10pt"/>
    </style:style>
    <style:style style:name="T269_7" style:family="text">
      <style:text-properties fo:font-size="10pt" style:font-name-asian="Arial" style:font-size-asian="10pt" style:font-name-complex="Arial" style:font-size-complex="10pt"/>
    </style:style>
    <style:style style:name="T269_8" style:family="text">
      <style:text-properties fo:font-size="10pt" style:font-name-asian="Arial" style:font-size-asian="10pt" style:font-name-complex="Arial" style:font-size-complex="10pt"/>
    </style:style>
    <style:style style:name="T269_9" style:family="text">
      <style:text-properties fo:font-size="10pt" style:font-name-asian="Arial" style:font-size-asian="10pt" style:font-name-complex="Arial" style:font-size-complex="10pt"/>
    </style:style>
    <style:style style:name="T269_10" style:family="text">
      <style:text-properties fo:font-size="10pt" style:font-name-asian="Arial" style:font-size-asian="10pt" style:font-name-complex="Arial" style:font-size-complex="10pt"/>
    </style:style>
    <style:style style:name="T269_11" style:family="text">
      <style:text-properties fo:font-size="10pt" style:font-name-asian="Arial" style:font-size-asian="10pt" style:font-name-complex="Arial" style:font-size-complex="10pt"/>
    </style:style>
    <style:style style:name="T269_12" style:family="text">
      <style:text-properties fo:font-size="10pt" style:font-name-asian="Arial" style:font-size-asian="10pt" style:font-name-complex="Arial" style:font-size-complex="10pt"/>
    </style:style>
    <style:style style:name="T269_13" style:family="text">
      <style:text-properties fo:font-size="10pt" style:font-name-asian="Arial" style:font-size-asian="10pt" style:font-name-complex="Arial" style:font-size-complex="10pt"/>
    </style:style>
    <style:style style:name="T269_14" style:family="text">
      <style:text-properties fo:font-size="10pt" style:font-name-asian="Arial" style:font-size-asian="10pt" style:font-name-complex="Arial" style:font-size-complex="10pt"/>
    </style:style>
    <style:style style:name="T269_15" style:family="text">
      <style:text-properties fo:font-size="10pt" style:font-name-asian="Arial" style:font-size-asian="10pt" style:font-name-complex="Arial" style:font-size-complex="10pt"/>
    </style:style>
    <style:style style:name="T269_16" style:family="text">
      <style:text-properties fo:font-size="10pt" style:font-name-asian="Arial" style:font-size-asian="10pt" style:font-name-complex="Arial" style:font-size-complex="10pt"/>
    </style:style>
    <style:style style:name="P27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1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271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272" style:family="paragraph" style:parent-style-name="Normal">
      <style:text-properties fo:font-size="11pt" style:font-size-asian="11pt" style:font-size-complex="11pt"/>
    </style:style>
    <style:style style:name="P273" style:family="paragraph" style:parent-style-name="Normal">
      <style:paragraph-properties fo:text-align="justify"/>
    </style:style>
    <style:style style:name="T273_1" style:family="text">
      <style:text-properties fo:font-size="10pt" style:font-size-asian="10pt" style:font-name-complex="Arial" style:font-size-complex="10pt"/>
    </style:style>
    <style:style style:name="T273_2" style:family="text">
      <style:text-properties fo:font-size="10pt" style:font-size-asian="10pt" style:font-name-complex="Arial" style:font-size-complex="10pt"/>
    </style:style>
    <style:style style:name="T273_3" style:family="text">
      <style:text-properties fo:font-size="10pt" style:font-size-asian="10pt" style:font-name-complex="Arial" style:font-size-complex="10pt"/>
    </style:style>
    <style:style style:name="T273_4" style:family="text">
      <style:text-properties fo:font-size="10pt" style:font-size-asian="10pt" style:font-name-complex="Arial" style:font-size-complex="10pt"/>
    </style:style>
    <style:style style:name="T273_5" style:family="text">
      <style:text-properties fo:font-size="10pt" style:font-size-asian="10pt" style:font-name-complex="Arial" style:font-size-complex="10pt"/>
    </style:style>
    <style:style style:name="T273_6" style:family="text">
      <style:text-properties fo:font-size="10pt" style:font-size-asian="10pt" style:font-name-complex="Arial" style:font-size-complex="10pt"/>
    </style:style>
    <style:style style:name="T273_7" style:family="text">
      <style:text-properties fo:font-size="10pt" style:font-size-asian="10pt" style:font-name-complex="Arial" style:font-size-complex="10pt"/>
    </style:style>
    <style:style style:name="T273_8" style:family="text">
      <style:text-properties fo:font-size="10pt" style:font-size-asian="10pt" style:font-name-complex="Arial" style:font-size-complex="10pt"/>
    </style:style>
    <style:style style:name="T273_9" style:family="text">
      <style:text-properties fo:font-size="10pt" style:font-size-asian="10pt" style:font-name-complex="Arial" style:font-size-complex="10pt"/>
    </style:style>
    <style:style style:name="T273_10" style:family="text">
      <style:text-properties fo:font-size="10pt" style:font-size-asian="10pt" style:font-name-complex="Arial" style:font-size-complex="10pt"/>
    </style:style>
    <style:style style:name="T273_11" style:family="text">
      <style:text-properties fo:font-size="10pt" style:font-size-asian="10pt" style:font-name-complex="Arial" style:font-size-complex="10pt"/>
    </style:style>
    <style:style style:name="T273_12" style:family="text">
      <style:text-properties fo:font-size="10pt" style:font-size-asian="10pt" style:font-name-complex="Arial" style:font-size-complex="10pt"/>
    </style:style>
    <style:style style:name="T273_13" style:family="text">
      <style:text-properties fo:font-size="10pt" style:font-size-asian="10pt" style:font-name-complex="Arial" style:font-size-complex="10pt"/>
    </style:style>
    <style:style style:name="T273_14" style:family="text">
      <style:text-properties fo:font-size="10pt" style:font-size-asian="10pt" style:font-name-complex="Arial" style:font-size-complex="10pt"/>
    </style:style>
    <style:style style:name="T273_15" style:family="text">
      <style:text-properties fo:font-size="10pt" style:font-size-asian="10pt" style:font-name-complex="Arial" style:font-size-complex="10pt"/>
    </style:style>
    <style:style style:name="T273_16" style:family="text">
      <style:text-properties fo:font-size="10pt" style:font-name-asian="Arial" style:font-size-asian="10pt" style:font-name-complex="Arial" style:font-size-complex="10pt"/>
    </style:style>
    <style:style style:name="T273_17" style:family="text">
      <style:text-properties fo:font-size="10pt" style:font-name-asian="Arial" style:font-size-asian="10pt" style:font-name-complex="Arial" style:font-size-complex="10pt"/>
    </style:style>
    <style:style style:name="T273_18" style:family="text">
      <style:text-properties fo:font-size="10pt" style:font-name-asian="Arial" style:font-size-asian="10pt" style:font-name-complex="Arial" style:font-size-complex="10pt"/>
    </style:style>
    <style:style style:name="T273_19" style:family="text">
      <style:text-properties fo:font-size="10pt" style:font-name-asian="Arial" style:font-size-asian="10pt" style:font-name-complex="Arial" style:font-size-complex="10pt"/>
    </style:style>
    <style:style style:name="T273_20" style:family="text">
      <style:text-properties fo:font-size="10pt" style:font-name-asian="Arial" style:font-size-asian="10pt" style:font-name-complex="Arial" style:font-size-complex="10pt"/>
    </style:style>
    <style:style style:name="T273_21" style:family="text">
      <style:text-properties fo:font-size="10pt" style:font-name-asian="Arial" style:font-size-asian="10pt" style:font-name-complex="Arial" style:font-size-complex="10pt"/>
    </style:style>
    <style:style style:name="T273_22" style:family="text">
      <style:text-properties fo:font-size="10pt" style:font-name-asian="Arial" style:font-size-asian="10pt" style:font-name-complex="Arial" style:font-size-complex="10pt"/>
    </style:style>
    <style:style style:name="T273_23" style:family="text">
      <style:text-properties fo:font-size="10pt" style:font-name-asian="Arial" style:font-size-asian="10pt" style:font-name-complex="Arial" style:font-size-complex="10pt"/>
    </style:style>
    <style:style style:name="T273_24" style:family="text">
      <style:text-properties fo:font-size="10pt" style:font-name-asian="Arial" style:font-size-asian="10pt" style:font-name-complex="Arial" style:font-size-complex="10pt"/>
    </style:style>
    <style:style style:name="T273_25" style:family="text">
      <style:text-properties fo:font-size="10pt" style:font-name-asian="Arial" style:font-size-asian="10pt" style:font-name-complex="Arial" style:font-size-complex="10pt"/>
    </style:style>
    <style:style style:name="T273_26" style:family="text">
      <style:text-properties fo:font-size="10pt" style:font-name-asian="Arial" style:font-size-asian="10pt" style:font-name-complex="Arial" style:font-size-complex="10pt"/>
    </style:style>
    <style:style style:name="T273_27" style:family="text">
      <style:text-properties fo:font-size="10pt" style:font-name-asian="Arial" style:font-size-asian="10pt" style:font-name-complex="Arial" style:font-size-complex="10pt"/>
    </style:style>
    <style:style style:name="T273_28" style:family="text">
      <style:text-properties fo:font-size="10pt" style:font-name-asian="Arial" style:font-size-asian="10pt" style:font-name-complex="Arial" style:font-size-complex="10pt"/>
    </style:style>
    <style:style style:name="T273_29" style:family="text">
      <style:text-properties fo:font-size="10pt" style:font-name-asian="Arial" style:font-size-asian="10pt" style:font-name-complex="Arial" style:font-size-complex="10pt"/>
    </style:style>
    <style:style style:name="T273_30" style:family="text">
      <style:text-properties fo:font-size="10pt" style:font-name-asian="Arial" style:font-size-asian="10pt" style:font-name-complex="Arial" style:font-size-complex="10pt"/>
    </style:style>
    <style:style style:name="T273_31" style:family="text">
      <style:text-properties fo:font-size="10pt" style:font-name-asian="Arial" style:font-size-asian="10pt" style:font-name-complex="Arial" style:font-size-complex="10pt"/>
    </style:style>
    <style:style style:name="T273_32" style:family="text">
      <style:text-properties fo:font-size="10pt" style:font-name-asian="Arial" style:font-size-asian="10pt" style:font-name-complex="Arial" style:font-size-complex="10pt"/>
    </style:style>
    <style:style style:name="T273_33" style:family="text">
      <style:text-properties fo:font-size="10pt" style:font-name-asian="Arial" style:font-size-asian="10pt" style:font-name-complex="Arial" style:font-size-complex="10pt"/>
    </style:style>
    <style:style style:name="T273_34" style:family="text">
      <style:text-properties fo:font-size="10pt" style:font-name-asian="Arial" style:font-size-asian="10pt" style:font-name-complex="Arial" style:font-size-complex="10pt"/>
    </style:style>
    <style:style style:name="T273_35" style:family="text">
      <style:text-properties fo:font-size="10pt" style:font-name-asian="Arial" style:font-size-asian="10pt" style:font-name-complex="Arial" style:font-size-complex="10pt"/>
    </style:style>
    <style:style style:name="P2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fo:color="#000000" fo:font-size="10pt" style:font-size-asian="10pt" style:font-name-complex="Arial" style:font-size-complex="10pt"/>
    </style:style>
    <style:style style:name="T275_2" style:family="text">
      <style:text-properties fo:color="#000000" fo:font-size="10pt" style:font-size-asian="10pt" style:font-name-complex="Arial" style:font-size-complex="10pt"/>
    </style:style>
    <style:style style:name="T275_3" style:family="text">
      <style:text-properties fo:color="#000000" fo:font-size="10pt" style:font-size-asian="10pt" style:font-name-complex="Arial" style:font-size-complex="10pt"/>
    </style:style>
    <style:style style:name="T275_4" style:family="text">
      <style:text-properties fo:color="#000000" fo:font-size="10pt" style:font-size-asian="10pt" style:font-name-complex="Arial" style:font-size-complex="10pt"/>
    </style:style>
    <style:style style:name="T275_5" style:family="text">
      <style:text-properties fo:color="#000000" fo:font-size="10pt" style:font-size-asian="10pt" style:font-name-complex="Arial" style:font-size-complex="10pt"/>
    </style:style>
    <style:style style:name="T275_6" style:family="text">
      <style:text-properties fo:color="#000000" fo:font-size="10pt" style:font-size-asian="10pt" style:font-name-complex="Arial" style:font-size-complex="10pt"/>
    </style:style>
    <style:style style:name="T275_7" style:family="text">
      <style:text-properties fo:color="#000000" fo:font-size="10pt" style:font-size-asian="10pt" style:font-name-complex="Arial" style:font-size-complex="10pt"/>
    </style:style>
    <style:style style:name="T275_8" style:family="text">
      <style:text-properties fo:color="#000000" fo:font-size="10pt" style:font-size-asian="10pt" style:font-name-complex="Arial" style:font-size-complex="10pt"/>
    </style:style>
    <style:style style:name="T275_9" style:family="text">
      <style:text-properties fo:color="#000000" fo:font-size="10pt" style:font-size-asian="10pt" style:font-name-complex="Arial" style:font-size-complex="10pt"/>
    </style:style>
    <style:style style:name="T275_10" style:family="text">
      <style:text-properties fo:color="#000000" fo:font-size="10pt" style:font-size-asian="10pt" style:font-name-complex="Arial" style:font-size-complex="10pt"/>
    </style:style>
    <style:style style:name="T275_11" style:family="text">
      <style:text-properties fo:color="#000000" fo:font-size="10pt" style:font-size-asian="10pt" style:font-name-complex="Arial" style:font-size-complex="10pt"/>
    </style:style>
    <style:style style:name="T275_12" style:family="text">
      <style:text-properties fo:color="#09090b" fo:font-size="10pt" style:font-name-asian="Arial" style:font-size-asian="10pt" style:font-name-complex="Arial" style:font-size-complex="10pt"/>
    </style:style>
    <style:style style:name="T275_13" style:family="text">
      <style:text-properties fo:color="#09090b" fo:font-size="10pt" style:font-name-asian="Arial" style:font-size-asian="10pt" style:font-name-complex="Arial" style:font-size-complex="10pt"/>
    </style:style>
    <style:style style:name="T275_14" style:family="text">
      <style:text-properties fo:color="#09090b" fo:font-size="10pt" style:font-name-asian="Arial" style:font-size-asian="10pt" style:font-name-complex="Arial" style:font-size-complex="10pt"/>
    </style:style>
    <style:style style:name="T275_15" style:family="text">
      <style:text-properties fo:color="#09090b" fo:font-size="10pt" style:font-name-asian="Arial" style:font-size-asian="10pt" style:font-name-complex="Arial" style:font-size-complex="10pt"/>
    </style:style>
    <style:style style:name="T275_16" style:family="text">
      <style:text-properties fo:color="#09090b" fo:font-size="10pt" style:font-name-asian="Arial" style:font-size-asian="10pt" style:font-name-complex="Arial" style:font-size-complex="10pt"/>
    </style:style>
    <style:style style:name="T275_17" style:family="text">
      <style:text-properties fo:color="#09090b" fo:font-size="10pt" style:font-name-asian="Arial" style:font-size-asian="10pt" style:font-name-complex="Arial" style:font-size-complex="10pt"/>
    </style:style>
    <style:style style:name="T275_18" style:family="text">
      <style:text-properties fo:color="#09090b" fo:font-size="10pt" style:font-name-asian="Arial" style:font-size-asian="10pt" style:font-name-complex="Arial" style:font-size-complex="10pt"/>
    </style:style>
    <style:style style:name="T275_19" style:family="text">
      <style:text-properties fo:color="#09090b" fo:font-size="10pt" style:font-name-asian="Arial" style:font-size-asian="10pt" style:font-name-complex="Arial" style:font-size-complex="10pt"/>
    </style:style>
    <style:style style:name="T275_20" style:family="text">
      <style:text-properties fo:color="#09090b" fo:font-size="10pt" style:font-name-asian="Arial" style:font-size-asian="10pt" style:font-name-complex="Arial" style:font-size-complex="10pt"/>
    </style:style>
    <style:style style:name="T275_21" style:family="text">
      <style:text-properties fo:color="#09090b" fo:font-size="10pt" style:font-name-asian="Arial" style:font-size-asian="10pt" style:font-name-complex="Arial" style:font-size-complex="10pt"/>
    </style:style>
    <style:style style:name="T275_22" style:family="text">
      <style:text-properties fo:color="#09090b" fo:font-size="10pt" style:font-name-asian="Arial" style:font-size-asian="10pt" style:font-name-complex="Arial" style:font-size-complex="10pt"/>
    </style:style>
    <style:style style:name="T275_23" style:family="text">
      <style:text-properties fo:color="#09090b" fo:font-size="10pt" style:font-name-asian="Arial" style:font-size-asian="10pt" style:font-name-complex="Arial" style:font-size-complex="10pt"/>
    </style:style>
    <style:style style:name="T275_24" style:family="text">
      <style:text-properties fo:color="#09090b" fo:font-size="10pt" style:font-name-asian="Arial" style:font-size-asian="10pt" style:font-name-complex="Arial" style:font-size-complex="10pt"/>
    </style:style>
    <style:style style:name="T275_25" style:family="text">
      <style:text-properties fo:color="#09090b" fo:font-size="10pt" style:font-name-asian="Arial" style:font-size-asian="10pt" style:font-name-complex="Arial" style:font-size-complex="10pt"/>
    </style:style>
    <style:style style:name="T275_26" style:family="text">
      <style:text-properties fo:color="#09090b" fo:font-size="10pt" style:font-name-asian="Arial" style:font-size-asian="10pt" style:font-name-complex="Arial" style:font-size-complex="10pt"/>
    </style:style>
    <style:style style:name="T275_27" style:family="text">
      <style:text-properties fo:color="#09090b" fo:font-size="10pt" style:font-name-asian="Arial" style:font-size-asian="10pt" style:font-name-complex="Arial" style:font-size-complex="10pt"/>
    </style:style>
    <style:style style:name="T275_28" style:family="text">
      <style:text-properties fo:color="#09090b" fo:font-size="10pt" style:font-name-asian="Arial" style:font-size-asian="10pt" style:font-name-complex="Arial" style:font-size-complex="10pt"/>
    </style:style>
    <style:style style:name="T275_29" style:family="text">
      <style:text-properties fo:color="#09090b" fo:font-size="10pt" style:font-name-asian="Arial" style:font-size-asian="10pt" style:font-name-complex="Arial" style:font-size-complex="10pt"/>
    </style:style>
    <style:style style:name="T275_30" style:family="text">
      <style:text-properties fo:color="#09090b" fo:font-size="10pt" style:font-name-asian="Arial" style:font-size-asian="10pt" style:font-name-complex="Arial" style:font-size-complex="10pt"/>
    </style:style>
    <style:style style:name="T275_31" style:family="text">
      <style:text-properties fo:color="#09090b" fo:font-size="10pt" style:font-name-asian="Arial" style:font-size-asian="10pt" style:font-name-complex="Arial" style:font-size-complex="10pt"/>
    </style:style>
    <style:style style:name="T275_32" style:family="text">
      <style:text-properties fo:color="#09090b" fo:font-size="10pt" style:font-name-asian="Arial" style:font-size-asian="10pt" style:font-name-complex="Arial" style:font-size-complex="10pt"/>
    </style:style>
    <style:style style:name="T275_33" style:family="text">
      <style:text-properties fo:color="#09090b" fo:font-size="10pt" style:font-name-asian="Arial" style:font-size-asian="10pt" style:font-name-complex="Arial" style:font-size-complex="10pt"/>
    </style:style>
    <style:style style:name="T275_34" style:family="text">
      <style:text-properties fo:color="#09090b" fo:font-size="10pt" style:font-name-asian="Arial" style:font-size-asian="10pt" style:font-name-complex="Arial" style:font-size-complex="10pt"/>
    </style:style>
    <style:style style:name="T275_35" style:family="text">
      <style:text-properties fo:color="#09090b" fo:font-size="10pt" style:font-name-asian="Arial" style:font-size-asian="10pt" style:font-name-complex="Arial" style:font-size-complex="10pt"/>
    </style:style>
    <style:style style:name="T275_36" style:family="text">
      <style:text-properties fo:color="#09090b" fo:font-size="10pt" style:font-name-asian="Arial" style:font-size-asian="10pt" style:font-name-complex="Arial" style:font-size-complex="10pt"/>
    </style:style>
    <style:style style:name="T275_37" style:family="text">
      <style:text-properties fo:color="#09090b" fo:font-size="10pt" style:font-name-asian="Arial" style:font-size-asian="10pt" style:font-name-complex="Arial" style:font-size-complex="10pt"/>
    </style:style>
    <style:style style:name="T275_38" style:family="text">
      <style:text-properties fo:color="#09090b" fo:font-size="10pt" style:font-name-asian="Arial" style:font-size-asian="10pt" style:font-name-complex="Arial" style:font-size-complex="10pt"/>
    </style:style>
    <style:style style:name="T275_39" style:family="text">
      <style:text-properties fo:color="#09090b" fo:font-size="10pt" style:font-name-asian="Arial" style:font-size-asian="10pt" style:font-name-complex="Arial" style:font-size-complex="10pt"/>
    </style:style>
    <style:style style:name="T275_40" style:family="text">
      <style:text-properties fo:color="#09090b" fo:font-size="10pt" style:font-name-asian="Arial" style:font-size-asian="10pt" style:font-name-complex="Arial" style:font-size-complex="10pt"/>
    </style:style>
    <style:style style:name="T275_41" style:family="text">
      <style:text-properties fo:color="#09090b" fo:font-size="10pt" style:font-name-asian="Arial" style:font-size-asian="10pt" style:font-name-complex="Arial" style:font-size-complex="10pt"/>
    </style:style>
    <style:style style:name="T275_42" style:family="text">
      <style:text-properties fo:color="#09090b" fo:font-size="10pt" style:font-name-asian="Arial" style:font-size-asian="10pt" style:font-name-complex="Arial" style:font-size-complex="10pt"/>
    </style:style>
    <style:style style:name="T275_43" style:family="text">
      <style:text-properties fo:color="#09090b" fo:font-size="10pt" style:font-name-asian="Arial" style:font-size-asian="10pt" style:font-name-complex="Arial" style:font-size-complex="10pt"/>
    </style:style>
    <style:style style:name="T275_44" style:family="text">
      <style:text-properties fo:color="#09090b" fo:font-size="10pt" style:font-name-asian="Arial" style:font-size-asian="10pt" style:font-name-complex="Arial" style:font-size-complex="10pt"/>
    </style:style>
    <style:style style:name="T275_45" style:family="text">
      <style:text-properties fo:color="#09090b" fo:font-size="10pt" style:font-name-asian="Arial" style:font-size-asian="10pt" style:font-name-complex="Arial" style:font-size-complex="10pt"/>
    </style:style>
    <style:style style:name="T275_46" style:family="text">
      <style:text-properties fo:color="#09090b" fo:font-size="10pt" style:font-name-asian="Arial" style:font-size-asian="10pt" style:font-name-complex="Arial" style:font-size-complex="10pt"/>
    </style:style>
    <style:style style:name="T275_47" style:family="text">
      <style:text-properties fo:color="#09090b" fo:font-size="10pt" style:font-name-asian="Arial" style:font-size-asian="10pt" style:font-name-complex="Arial" style:font-size-complex="10pt"/>
    </style:style>
    <style:style style:name="T275_48" style:family="text">
      <style:text-properties fo:color="#09090b" fo:font-size="10pt" style:font-name-asian="Arial" style:font-size-asian="10pt" style:font-name-complex="Arial" style:font-size-complex="10pt"/>
    </style:style>
    <style:style style:name="T275_49" style:family="text">
      <style:text-properties fo:color="#09090b" fo:font-size="10pt" style:font-name-asian="Arial" style:font-size-asian="10pt" style:font-name-complex="Arial" style:font-size-complex="10pt"/>
    </style:style>
    <style:style style:name="T275_50" style:family="text">
      <style:text-properties fo:color="#09090b" fo:font-size="10pt" style:font-name-asian="Arial" style:font-size-asian="10pt" style:font-name-complex="Arial" style:font-size-complex="10pt"/>
    </style:style>
    <style:style style:name="T275_51" style:family="text">
      <style:text-properties fo:color="#09090b" fo:font-size="10pt" style:font-name-asian="Arial" style:font-size-asian="10pt" style:font-name-complex="Arial" style:font-size-complex="10pt"/>
    </style:style>
    <style:style style:name="T275_52" style:family="text">
      <style:text-properties fo:color="#09090b" fo:font-size="10pt" style:font-name-asian="Arial" style:font-size-asian="10pt" style:font-name-complex="Arial" style:font-size-complex="10pt"/>
    </style:style>
    <style:style style:name="T275_53" style:family="text">
      <style:text-properties fo:color="#09090b" fo:font-size="10pt" style:font-name-asian="Arial" style:font-size-asian="10pt" style:font-name-complex="Arial" style:font-size-complex="10pt"/>
    </style:style>
    <style:style style:name="T275_54" style:family="text">
      <style:text-properties fo:color="#09090b" fo:font-size="10pt" style:font-name-asian="Arial" style:font-size-asian="10pt" style:font-name-complex="Arial" style:font-size-complex="10pt"/>
    </style:style>
    <style:style style:name="T275_55" style:family="text">
      <style:text-properties fo:color="#09090b" fo:font-size="10pt" style:font-name-asian="Arial" style:font-size-asian="10pt" style:font-name-complex="Arial" style:font-size-complex="10pt"/>
    </style:style>
    <style:style style:name="T275_56" style:family="text">
      <style:text-properties fo:color="#09090b" fo:font-size="10pt" style:font-name-asian="Arial" style:font-size-asian="10pt" style:font-name-complex="Arial" style:font-size-complex="10pt"/>
    </style:style>
    <style:style style:name="T275_57" style:family="text">
      <style:text-properties fo:color="#09090b" fo:font-size="10pt" style:font-name-asian="Arial" style:font-size-asian="10pt" style:font-name-complex="Arial" style:font-size-complex="10pt"/>
    </style:style>
    <style:style style:name="T275_58" style:family="text">
      <style:text-properties fo:color="#09090b" fo:font-size="10pt" style:font-name-asian="Arial" style:font-size-asian="10pt" style:font-name-complex="Arial" style:font-size-complex="10pt"/>
    </style:style>
    <style:style style:name="T275_59" style:family="text">
      <style:text-properties fo:color="#09090b" fo:font-size="10pt" style:font-name-asian="Arial" style:font-size-asian="10pt" style:font-name-complex="Arial" style:font-size-complex="10pt"/>
    </style:style>
    <style:style style:name="T275_60" style:family="text">
      <style:text-properties fo:color="#09090b" fo:font-size="10pt" style:font-name-asian="Arial" style:font-size-asian="10pt" style:font-name-complex="Arial" style:font-size-complex="10pt"/>
    </style:style>
    <style:style style:name="T275_61" style:family="text">
      <style:text-properties fo:color="#09090b" fo:font-size="10pt" style:font-name-asian="Arial" style:font-size-asian="10pt" style:font-name-complex="Arial" style:font-size-complex="10pt"/>
    </style:style>
    <style:style style:name="T275_62" style:family="text">
      <style:text-properties fo:color="#09090b" fo:font-size="10pt" style:font-name-asian="Arial" style:font-size-asian="10pt" style:font-name-complex="Arial" style:font-size-complex="10pt"/>
    </style:style>
    <style:style style:name="T275_63" style:family="text">
      <style:text-properties fo:color="#09090b" fo:font-size="10pt" style:font-name-asian="Arial" style:font-size-asian="10pt" style:font-name-complex="Arial" style:font-size-complex="10pt"/>
    </style:style>
    <style:style style:name="P276" style:family="paragraph" style:parent-style-name="Normal">
      <style:paragraph-properties fo:text-align="justify"/>
      <style:text-properties fo:color="#09090b" fo:font-size="10pt" style:font-name-asian="Arial" style:font-size-asian="10pt" style:font-name-complex="Arial" style:font-size-complex="10pt"/>
    </style:style>
    <style:style style:name="P277" style:family="paragraph" style:parent-style-name="Normal">
      <style:paragraph-properties fo:text-align="justify"/>
    </style:style>
    <style:style style:name="T277_1" style:family="text">
      <style:text-properties fo:color="#000000" fo:font-size="10pt" style:font-size-asian="10pt" style:font-name-complex="Arial" style:font-size-complex="10pt"/>
    </style:style>
    <style:style style:name="T277_2" style:family="text">
      <style:text-properties fo:color="#000000" fo:font-size="10pt" style:font-size-asian="10pt" style:font-name-complex="Arial" style:font-size-complex="10pt"/>
    </style:style>
    <style:style style:name="T277_3" style:family="text">
      <style:text-properties fo:color="#000000" fo:font-size="10pt" style:font-size-asian="10pt" style:font-name-complex="Arial" style:font-size-complex="10pt"/>
    </style:style>
    <style:style style:name="T277_4" style:family="text">
      <style:text-properties fo:color="#000000" fo:font-size="10pt" style:font-size-asian="10pt" style:font-name-complex="Arial" style:font-size-complex="10pt"/>
    </style:style>
    <style:style style:name="T277_5" style:family="text">
      <style:text-properties fo:color="#000000" fo:font-size="10pt" style:font-size-asian="10pt" style:font-name-complex="Arial" style:font-size-complex="10pt"/>
    </style:style>
    <style:style style:name="T277_6" style:family="text">
      <style:text-properties fo:color="#000000" fo:font-size="10pt" style:font-size-asian="10pt" style:font-name-complex="Arial" style:font-size-complex="10pt"/>
    </style:style>
    <style:style style:name="T277_7" style:family="text">
      <style:text-properties fo:color="#000000" fo:font-size="10pt" style:font-size-asian="10pt" style:font-name-complex="Arial" style:font-size-complex="10pt"/>
    </style:style>
    <style:style style:name="T277_8" style:family="text"/>
    <style:style style:name="T277_9" style:family="text" style:parent-style-name="Internet_20_link">
      <style:text-properties fo:font-size="10pt" style:font-size-asian="10pt" style:font-name-complex="Arial" style:font-size-complex="10pt"/>
    </style:style>
    <style:style style:name="T277_10" style:family="text" style:parent-style-name="Internet_20_link">
      <style:text-properties fo:font-size="10pt" style:font-size-asian="10pt" style:font-name-complex="Arial" style:font-size-complex="10pt"/>
    </style:style>
    <style:style style:name="T277_11" style:family="text">
      <style:text-properties fo:color="#000000" fo:font-size="10pt" style:font-size-asian="10pt" style:font-name-complex="Arial" style:font-size-complex="10pt"/>
    </style:style>
    <style:style style:name="T277_12" style:family="text">
      <style:text-properties fo:color="#000000" fo:font-size="10pt" style:font-size-asian="10pt" style:font-name-complex="Arial" style:font-size-complex="10pt"/>
    </style:style>
    <style:style style:name="T277_13" style:family="text">
      <style:text-properties fo:color="#000000" fo:font-size="10pt" style:font-size-asian="10pt" style:font-name-complex="Arial" style:font-size-complex="10pt"/>
    </style:style>
    <style:style style:name="T277_14" style:family="text">
      <style:text-properties fo:color="#000000" fo:font-size="10pt" style:font-size-asian="10pt" style:font-name-complex="Arial" style:font-size-complex="10pt"/>
    </style:style>
    <style:style style:name="T277_15" style:family="text">
      <style:text-properties fo:color="#000000" fo:font-size="10pt" style:font-size-asian="10pt" style:font-name-complex="Arial" style:font-size-complex="10pt"/>
    </style:style>
    <style:style style:name="T277_16" style:family="text">
      <style:text-properties fo:color="#000000" fo:font-size="10pt" style:font-size-asian="10pt" style:font-name-complex="Arial" style:font-size-complex="10pt"/>
    </style:style>
    <style:style style:name="T277_17" style:family="text">
      <style:text-properties fo:color="#000000" fo:font-size="10pt" style:font-size-asian="10pt" style:font-name-complex="Arial" style:font-size-complex="10pt"/>
    </style:style>
    <style:style style:name="T277_18" style:family="text">
      <style:text-properties fo:color="#000000" fo:font-size="10pt" style:font-size-asian="10pt" style:font-name-complex="Arial" style:font-size-complex="10pt"/>
    </style:style>
    <style:style style:name="T277_19" style:family="text">
      <style:text-properties fo:color="#000000" fo:font-size="10pt" style:font-size-asian="10pt" style:font-name-complex="Arial" style:font-size-complex="10pt"/>
    </style:style>
    <style:style style:name="T277_20" style:family="text">
      <style:text-properties fo:color="#000000" fo:font-size="10pt" style:font-size-asian="10pt" style:font-name-complex="Arial" style:font-size-complex="10pt"/>
    </style:style>
    <style:style style:name="T277_21" style:family="text">
      <style:text-properties fo:color="#000000" fo:font-size="10pt" style:font-size-asian="10pt" style:font-name-complex="Arial" style:font-size-complex="10pt"/>
    </style:style>
    <style:style style:name="T277_22" style:family="text">
      <style:text-properties fo:background-color="#ffff00" fo:color="#000000" fo:font-size="10pt" style:font-size-asian="10pt" style:font-name-complex="Arial" style:font-size-complex="10pt" fo:font-weight="bold" style:font-weight-asian="bold"/>
    </style:style>
    <style:style style:name="P278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Table12" style:family="table">
      <style:table-properties table:align="left" style:width="15.886cm" fo:margin-left="0cm"/>
    </style:style>
    <style:style style:name="Column43" style:family="table-column">
      <style:table-column-properties style:column-width="1.644cm"/>
    </style:style>
    <style:style style:name="Column44" style:family="table-column">
      <style:table-column-properties style:column-width="2.138cm"/>
    </style:style>
    <style:style style:name="Column45" style:family="table-column">
      <style:table-column-properties style:column-width="2.05cm"/>
    </style:style>
    <style:style style:name="Column46" style:family="table-column">
      <style:table-column-properties style:column-width="1.808cm"/>
    </style:style>
    <style:style style:name="Column47" style:family="table-column">
      <style:table-column-properties style:column-width="2.402cm"/>
    </style:style>
    <style:style style:name="Column48" style:family="table-column">
      <style:table-column-properties style:column-width="1.861cm"/>
    </style:style>
    <style:style style:name="Column49" style:family="table-column">
      <style:table-column-properties style:column-width="2.043cm"/>
    </style:style>
    <style:style style:name="Column50" style:family="table-column">
      <style:table-column-properties style:column-width="1.94cm"/>
    </style:style>
    <style:style style:name="Row33" style:family="table-row">
      <style:table-row-properties style:min-row-height="0.529cm"/>
    </style:style>
    <style:style style:name="Cell102" style:family="table-cell">
      <style:table-cell-properties style:vertical-align="top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79" style:family="paragraph" style:parent-style-name="Normal">
      <style:paragraph-properties fo:line-height="105%" fo:margin-bottom="0cm"/>
    </style:style>
    <style:style style:name="T27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0" style:family="paragraph" style:parent-style-name="Normal">
      <style:paragraph-properties fo:line-height="105%" fo:margin-bottom="0cm"/>
    </style:style>
    <style:style style:name="T28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4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1" style:family="paragraph" style:parent-style-name="Normal">
      <style:paragraph-properties fo:line-height="105%" fo:margin-bottom="0cm"/>
    </style:style>
    <style:style style:name="T28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82" style:family="paragraph" style:parent-style-name="Normal">
      <style:paragraph-properties fo:line-height="105%" fo:margin-bottom="0cm"/>
    </style:style>
    <style:style style:name="T28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283" style:family="paragraph" style:parent-style-name="Normal">
      <style:paragraph-properties fo:line-height="105%" fo:margin-bottom="0cm"/>
    </style:style>
    <style:style style:name="T28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284" style:family="paragraph" style:parent-style-name="Normal">
      <style:paragraph-properties fo:line-height="105%" fo:margin-bottom="0cm"/>
    </style:style>
    <style:style style:name="T28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6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5" style:family="paragraph" style:parent-style-name="Normal">
      <style:paragraph-properties fo:line-height="105%" fo:margin-bottom="0cm"/>
    </style:style>
    <style:style style:name="T28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7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6" style:family="paragraph" style:parent-style-name="Normal">
      <style:paragraph-properties fo:line-height="105%" fo:margin-bottom="0cm"/>
    </style:style>
    <style:style style:name="T28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8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7" style:family="paragraph" style:parent-style-name="Normal">
      <style:paragraph-properties fo:line-height="105%" fo:margin-bottom="0cm"/>
    </style:style>
    <style:style style:name="T28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09" style:family="table-cell">
      <style:table-cell-properties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8" style:family="paragraph" style:parent-style-name="Normal">
      <style:paragraph-properties fo:text-indent="0.106cm" fo:line-height="105%" fo:margin-bottom="0cm" fo:margin-left="-0.106cm"/>
    </style:style>
    <style:style style:name="T28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34" style:family="table-row">
      <style:table-row-properties style:min-row-height="0.529cm"/>
    </style:style>
    <style:style style:name="Cell110" style:family="table-cell">
      <style:table-cell-properties fo:background-color="#ffc0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89" style:family="paragraph" style:parent-style-name="Normal">
      <style:paragraph-properties fo:text-align="center" fo:line-height="105%" fo:margin-bottom="0cm"/>
    </style:style>
    <style:style style:name="T2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fo:background-color="#ffc0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0" style:family="paragraph" style:parent-style-name="Normal">
      <style:paragraph-properties fo:text-align="center" fo:line-height="105%" fo:margin-bottom="0cm"/>
    </style:style>
    <style:style style:name="T2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fo:background-color="#ffff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1" style:family="paragraph" style:parent-style-name="Normal">
      <style:paragraph-properties fo:text-align="center" fo:line-height="105%" fo:margin-bottom="0cm"/>
    </style:style>
    <style:style style:name="T2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fo:background-color="#ffff00" style:vertical-align="middle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92" style:family="paragraph" style:parent-style-name="Normal">
      <style:paragraph-properties fo:text-align="center" fo:line-height="105%" fo:margin-bottom="0cm"/>
    </style:style>
    <style:style style:name="T2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fo:background-color="#92d05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3" style:family="paragraph" style:parent-style-name="Normal">
      <style:paragraph-properties fo:text-align="center" fo:line-height="105%" fo:margin-bottom="0cm"/>
    </style:style>
    <style:style style:name="T2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fo:background-color="#ffff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4" style:family="paragraph" style:parent-style-name="Normal">
      <style:paragraph-properties fo:text-align="center" fo:line-height="105%" fo:margin-bottom="0cm"/>
    </style:style>
    <style:style style:name="T2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fo:background-color="#ffff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5" style:family="paragraph" style:parent-style-name="Normal">
      <style:paragraph-properties fo:text-align="center" fo:line-height="105%" fo:margin-bottom="0cm"/>
    </style:style>
    <style:style style:name="T2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9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7" style:family="table-cell">
      <style:table-cell-properties fo:background-color="#ffff00" style:vertical-align="middle" fo:border-top="#000000 0.035cm solid" fo:border-bottom="#000000 0.035cm solid" fo:padding-left="0.185cm" fo:border-left="#000000 0.035cm solid" fo:padding-right="0.185cm" fo:border-right="#000000 0.035cm solid" fo:wrap-option="wrap"/>
    </style:style>
    <style:style style:name="P296" style:family="paragraph" style:parent-style-name="Normal">
      <style:paragraph-properties fo:text-align="center" fo:line-height="105%" fo:margin-bottom="0cm"/>
    </style:style>
    <style:style style:name="T2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color="#000000" fo:font-size="10pt" style:font-size-asian="10pt" style:font-name-complex="Arial" style:font-size-complex="10pt"/>
    </style:style>
    <style:style style:name="T297_2" style:family="text">
      <style:text-properties fo:color="#000000" fo:font-size="10pt" style:font-size-asian="10pt" style:font-name-complex="Arial" style:font-size-complex="10pt"/>
    </style:style>
    <style:style style:name="P298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99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99_3" style:family="text">
      <style:text-properties fo:color="#000000" fo:font-size="10pt" style:font-name-asian="Arial" style:font-size-asian="10pt" style:font-name-complex="Arial" style:font-size-complex="10pt"/>
    </style:style>
    <style:style style:name="T299_4" style:family="text">
      <style:text-properties fo:color="#000000" fo:font-size="10pt" style:font-name-asian="Arial" style:font-size-asian="10pt" style:font-name-complex="Arial" style:font-size-complex="10pt"/>
    </style:style>
    <style:style style:name="T299_5" style:family="text">
      <style:text-properties fo:color="#000000" fo:font-size="10pt" style:font-name-asian="Arial" style:font-size-asian="10pt" style:font-name-complex="Arial" style:font-size-complex="10pt"/>
    </style:style>
    <style:style style:name="T299_6" style:family="text">
      <style:text-properties fo:color="#000000" fo:font-size="10pt" style:font-name-asian="Arial" style:font-size-asian="10pt" style:font-name-complex="Arial" style:font-size-complex="10pt"/>
    </style:style>
    <style:style style:name="T299_7" style:family="text">
      <style:text-properties fo:color="#000000" fo:font-size="10pt" style:font-name-asian="Arial" style:font-size-asian="10pt" style:font-name-complex="Arial" style:font-size-complex="10pt"/>
    </style:style>
    <style:style style:name="T299_8" style:family="text">
      <style:text-properties fo:color="#000000" fo:font-size="10pt" style:font-name-asian="Arial" style:font-size-asian="10pt" style:font-name-complex="Arial" style:font-size-complex="10pt"/>
    </style:style>
    <style:style style:name="T299_9" style:family="text">
      <style:text-properties fo:color="#000000" fo:font-size="10pt" style:font-name-asian="Arial" style:font-size-asian="10pt" style:font-name-complex="Arial" style:font-size-complex="10pt"/>
    </style:style>
    <style:style style:name="T299_10" style:family="text">
      <style:text-properties fo:color="#000000" fo:font-size="10pt" style:font-name-asian="Arial" style:font-size-asian="10pt" style:font-name-complex="Arial" style:font-size-complex="10pt"/>
    </style:style>
    <style:style style:name="T299_11" style:family="text">
      <style:text-properties fo:color="#000000" fo:font-size="10pt" style:font-name-asian="Arial" style:font-size-asian="10pt" style:font-name-complex="Arial" style:font-size-complex="10pt"/>
    </style:style>
    <style:style style:name="T299_12" style:family="text">
      <style:text-properties fo:color="#000000" fo:font-size="10pt" style:font-name-asian="Arial" style:font-size-asian="10pt" style:font-name-complex="Arial" style:font-size-complex="10pt"/>
    </style:style>
    <style:style style:name="T299_13" style:family="text">
      <style:text-properties fo:color="#000000" fo:font-size="10pt" style:font-name-asian="Arial" style:font-size-asian="10pt" style:font-name-complex="Arial" style:font-size-complex="10pt"/>
    </style:style>
    <style:style style:name="T299_14" style:family="text">
      <style:text-properties fo:color="#000000" fo:font-size="10pt" style:font-name-asian="Arial" style:font-size-asian="10pt" style:font-name-complex="Arial" style:font-size-complex="10pt"/>
    </style:style>
    <style:style style:name="T299_15" style:family="text">
      <style:text-properties fo:color="#000000" fo:font-size="10pt" style:font-name-asian="Arial" style:font-size-asian="10pt" style:font-name-complex="Arial" style:font-size-complex="10pt"/>
    </style:style>
    <style:style style:name="T299_16" style:family="text">
      <style:text-properties fo:color="#000000" fo:font-size="10pt" style:font-name-asian="Arial" style:font-size-asian="10pt" style:font-name-complex="Arial" style:font-size-complex="10pt"/>
    </style:style>
    <style:style style:name="T299_17" style:family="text">
      <style:text-properties fo:color="#000000" fo:font-size="10pt" style:font-name-asian="Arial" style:font-size-asian="10pt" style:font-name-complex="Arial" style:font-size-complex="10pt"/>
    </style:style>
    <style:style style:name="T299_18" style:family="text">
      <style:text-properties fo:color="#000000" fo:font-size="10pt" style:font-name-asian="Arial" style:font-size-asian="10pt" style:font-name-complex="Arial" style:font-size-complex="10pt"/>
    </style:style>
    <style:style style:name="T299_19" style:family="text">
      <style:text-properties fo:color="#000000" fo:font-size="10pt" style:font-name-asian="Arial" style:font-size-asian="10pt" style:font-name-complex="Arial" style:font-size-complex="10pt"/>
    </style:style>
    <style:style style:name="P300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 style:font-weight-complex="bold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1_2" style:family="text">
      <style:text-properties fo:font-size="10pt" style:font-name-asian="Arial" style:font-size-asian="10pt" style:font-name-complex="Arial" style:font-size-complex="10pt"/>
    </style:style>
    <style:style style:name="T301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1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1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1_6" style:family="text">
      <style:text-properties fo:color="#09090b" fo:font-size="10pt" style:font-name-asian="Arial" style:font-size-asian="10pt" style:font-name-complex="Arial" style:font-size-complex="10pt"/>
    </style:style>
    <style:style style:name="T301_7" style:family="text">
      <style:text-properties fo:color="#09090b" fo:font-size="10pt" style:font-name-asian="Arial" style:font-size-asian="10pt" style:font-name-complex="Arial" style:font-size-complex="10pt"/>
    </style:style>
    <style:style style:name="T301_8" style:family="text">
      <style:text-properties fo:color="#09090b" fo:font-size="10pt" style:font-name-asian="Arial" style:font-size-asian="10pt" style:font-name-complex="Arial" style:font-size-complex="10pt"/>
    </style:style>
    <style:style style:name="T301_9" style:family="text">
      <style:text-properties fo:color="#09090b" fo:font-size="10pt" style:font-name-asian="Arial" style:font-size-asian="10pt" style:font-name-complex="Arial" style:font-size-complex="10pt"/>
    </style:style>
    <style:style style:name="T301_10" style:family="text">
      <style:text-properties fo:color="#09090b" fo:font-size="10pt" style:font-name-asian="Arial" style:font-size-asian="10pt" style:font-name-complex="Arial" style:font-size-complex="10pt"/>
    </style:style>
    <style:style style:name="T301_11" style:family="text">
      <style:text-properties fo:color="#09090b" fo:font-size="10pt" style:font-name-asian="Arial" style:font-size-asian="10pt" style:font-name-complex="Arial" style:font-size-complex="10pt"/>
    </style:style>
    <style:style style:name="T301_12" style:family="text">
      <style:text-properties fo:color="#09090b" fo:font-size="10pt" style:font-name-asian="Arial" style:font-size-asian="10pt" style:font-name-complex="Arial" style:font-size-complex="10pt"/>
    </style:style>
    <style:style style:name="T301_13" style:family="text">
      <style:text-properties fo:color="#09090b" fo:font-size="10pt" style:font-name-asian="Arial" style:font-size-asian="10pt" style:font-name-complex="Arial" style:font-size-complex="10pt"/>
    </style:style>
    <style:style style:name="T301_14" style:family="text">
      <style:text-properties fo:color="#09090b" fo:font-size="10pt" style:font-name-asian="Arial" style:font-size-asian="10pt" style:font-name-complex="Arial" style:font-size-complex="10pt"/>
    </style:style>
    <style:style style:name="T301_15" style:family="text">
      <style:text-properties fo:color="#09090b" fo:font-size="10pt" style:font-name-asian="Arial" style:font-size-asian="10pt" style:font-name-complex="Arial" style:font-size-complex="10pt"/>
    </style:style>
    <style:style style:name="T301_16" style:family="text">
      <style:text-properties fo:color="#09090b" fo:font-size="10pt" style:font-name-asian="Arial" style:font-size-asian="10pt" style:font-name-complex="Arial" style:font-size-complex="10pt"/>
    </style:style>
    <style:style style:name="T301_17" style:family="text">
      <style:text-properties fo:color="#09090b" fo:font-size="10pt" style:font-name-asian="Arial" style:font-size-asian="10pt" style:font-name-complex="Arial" style:font-size-complex="10pt"/>
    </style:style>
    <style:style style:name="T301_18" style:family="text">
      <style:text-properties fo:color="#09090b" fo:font-size="10pt" style:font-name-asian="Arial" style:font-size-asian="10pt" style:font-name-complex="Arial" style:font-size-complex="10pt"/>
    </style:style>
    <style:style style:name="T301_19" style:family="text">
      <style:text-properties fo:color="#09090b" fo:font-size="10pt" style:font-name-asian="Arial" style:font-size-asian="10pt" style:font-name-complex="Arial" style:font-size-complex="10pt"/>
    </style:style>
    <style:style style:name="T301_20" style:family="text">
      <style:text-properties fo:color="#09090b" fo:font-size="10pt" style:font-name-asian="Arial" style:font-size-asian="10pt" style:font-name-complex="Arial" style:font-size-complex="10pt"/>
    </style:style>
    <style:style style:name="T301_21" style:family="text">
      <style:text-properties fo:color="#09090b" fo:font-size="10pt" style:font-name-asian="Arial" style:font-size-asian="10pt" style:font-name-complex="Arial" style:font-size-complex="10pt"/>
    </style:style>
    <style:style style:name="T301_22" style:family="text">
      <style:text-properties fo:color="#09090b" fo:font-size="10pt" style:font-name-asian="Arial" style:font-size-asian="10pt" style:font-name-complex="Arial" style:font-size-complex="10pt"/>
    </style:style>
    <style:style style:name="T301_23" style:family="text">
      <style:text-properties fo:color="#09090b" fo:font-size="10pt" style:font-name-asian="Arial" style:font-size-asian="10pt" style:font-name-complex="Arial" style:font-size-complex="10pt"/>
    </style:style>
    <style:style style:name="T301_24" style:family="text">
      <style:text-properties fo:color="#09090b" fo:font-size="10pt" style:font-name-asian="Arial" style:font-size-asian="10pt" style:font-name-complex="Arial" style:font-size-complex="10pt"/>
    </style:style>
    <style:style style:name="T301_25" style:family="text">
      <style:text-properties fo:color="#09090b" fo:font-size="10pt" style:font-name-asian="Arial" style:font-size-asian="10pt" style:font-name-complex="Arial" style:font-size-complex="10pt"/>
    </style:style>
    <style:style style:name="T301_26" style:family="text">
      <style:text-properties fo:color="#09090b" fo:font-size="10pt" style:font-name-asian="Arial" style:font-size-asian="10pt" style:font-name-complex="Arial" style:font-size-complex="10pt"/>
    </style:style>
    <style:style style:name="T301_27" style:family="text">
      <style:text-properties fo:color="#09090b" fo:font-size="10pt" style:font-name-asian="Arial" style:font-size-asian="10pt" style:font-name-complex="Arial" style:font-size-complex="10pt"/>
    </style:style>
    <style:style style:name="T301_28" style:family="text">
      <style:text-properties fo:color="#09090b" fo:font-size="10pt" style:font-name-asian="Arial" style:font-size-asian="10pt" style:font-name-complex="Arial" style:font-size-complex="10pt"/>
    </style:style>
    <style:style style:name="T301_29" style:family="text">
      <style:text-properties fo:color="#09090b" fo:font-size="10pt" style:font-name-asian="Arial" style:font-size-asian="10pt" style:font-name-complex="Arial" style:font-size-complex="10pt"/>
    </style:style>
    <style:style style:name="T301_30" style:family="text">
      <style:text-properties fo:color="#09090b" fo:font-size="10pt" style:font-name-asian="Arial" style:font-size-asian="10pt" style:font-name-complex="Arial" style:font-size-complex="10pt"/>
    </style:style>
    <style:style style:name="T301_31" style:family="text">
      <style:text-properties fo:color="#09090b" fo:font-size="10pt" style:font-name-asian="Arial" style:font-size-asian="10pt" style:font-name-complex="Arial" style:font-size-complex="10pt"/>
    </style:style>
    <style:style style:name="T301_32" style:family="text">
      <style:text-properties fo:color="#09090b" fo:font-size="10pt" style:font-name-asian="Arial" style:font-size-asian="10pt" style:font-name-complex="Arial" style:font-size-complex="10pt"/>
    </style:style>
    <style:style style:name="T301_33" style:family="text">
      <style:text-properties fo:color="#09090b" fo:font-size="10pt" style:font-name-asian="Arial" style:font-size-asian="10pt" style:font-name-complex="Arial" style:font-size-complex="10pt"/>
    </style:style>
    <style:style style:name="T301_34" style:family="text">
      <style:text-properties fo:color="#09090b" fo:font-size="10pt" style:font-name-asian="Arial" style:font-size-asian="10pt" style:font-name-complex="Arial" style:font-size-complex="10pt"/>
    </style:style>
    <style:style style:name="T301_35" style:family="text">
      <style:text-properties fo:color="#09090b" fo:font-size="10pt" style:font-name-asian="Arial" style:font-size-asian="10pt" style:font-name-complex="Arial" style:font-size-complex="10pt"/>
    </style:style>
    <style:style style:name="T301_36" style:family="text">
      <style:text-properties fo:color="#09090b" fo:font-size="10pt" style:font-name-asian="Arial" style:font-size-asian="10pt" style:font-name-complex="Arial" style:font-size-complex="10pt"/>
    </style:style>
    <style:style style:name="T301_37" style:family="text">
      <style:text-properties fo:color="#09090b" fo:font-size="10pt" style:font-name-asian="Arial" style:font-size-asian="10pt" style:font-name-complex="Arial" style:font-size-complex="10pt"/>
    </style:style>
    <style:style style:name="T301_38" style:family="text">
      <style:text-properties fo:color="#09090b" fo:font-size="10pt" style:font-name-asian="Arial" style:font-size-asian="10pt" style:font-name-complex="Arial" style:font-size-complex="10pt"/>
    </style:style>
    <style:style style:name="T301_39" style:family="text">
      <style:text-properties fo:color="#09090b" fo:font-size="10pt" style:font-name-asian="Arial" style:font-size-asian="10pt" style:font-name-complex="Arial" style:font-size-complex="10pt"/>
    </style:style>
    <style:style style:name="T301_40" style:family="text">
      <style:text-properties fo:color="#09090b" fo:font-size="10pt" style:font-name-asian="Arial" style:font-size-asian="10pt" style:font-name-complex="Arial" style:font-size-complex="10pt"/>
    </style:style>
    <style:style style:name="T301_41" style:family="text">
      <style:text-properties fo:color="#09090b" fo:font-size="10pt" style:font-name-asian="Arial" style:font-size-asian="10pt" style:font-name-complex="Arial" style:font-size-complex="10pt"/>
    </style:style>
    <style:style style:name="T301_42" style:family="text">
      <style:text-properties fo:color="#09090b" fo:font-size="10pt" style:font-name-asian="Arial" style:font-size-asian="10pt" style:font-name-complex="Arial" style:font-size-complex="10pt"/>
    </style:style>
    <style:style style:name="T301_43" style:family="text">
      <style:text-properties fo:color="#09090b" fo:font-size="10pt" style:font-name-asian="Arial" style:font-size-asian="10pt" style:font-name-complex="Arial" style:font-size-complex="10pt"/>
    </style:style>
    <style:style style:name="T301_44" style:family="text">
      <style:text-properties fo:color="#09090b" fo:font-size="10pt" style:font-name-asian="Arial" style:font-size-asian="10pt" style:font-name-complex="Arial" style:font-size-complex="10pt"/>
    </style:style>
    <style:style style:name="T301_45" style:family="text">
      <style:text-properties fo:color="#09090b" fo:font-size="10pt" style:font-name-asian="Arial" style:font-size-asian="10pt" style:font-name-complex="Arial" style:font-size-complex="10pt"/>
    </style:style>
    <style:style style:name="T301_46" style:family="text">
      <style:text-properties fo:color="#09090b" fo:font-size="10pt" style:font-name-asian="Arial" style:font-size-asian="10pt" style:font-name-complex="Arial" style:font-size-complex="10pt"/>
    </style:style>
    <style:style style:name="T301_47" style:family="text">
      <style:text-properties fo:color="#09090b" fo:font-size="10pt" style:font-name-asian="Arial" style:font-size-asian="10pt" style:font-name-complex="Arial" style:font-size-complex="10pt"/>
    </style:style>
    <style:style style:name="T301_48" style:family="text">
      <style:text-properties fo:color="#09090b" fo:font-size="10pt" style:font-name-asian="Arial" style:font-size-asian="10pt" style:font-name-complex="Arial" style:font-size-complex="10pt"/>
    </style:style>
    <style:style style:name="P30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03" style:family="paragraph" style:parent-style-name="Normal">
      <style:paragraph-properties fo:text-align="justify" fo:background-color="#ffffff" fo:margin-bottom="0.212cm"/>
    </style:style>
    <style:style style:name="T30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3_2" style:family="text">
      <style:text-properties fo:font-size="10pt" style:font-name-asian="Arial" style:font-size-asian="10pt" style:font-name-complex="Arial" style:font-size-complex="10pt"/>
    </style:style>
    <style:style style:name="T303_3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303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3_38" style:family="text">
      <style:text-properties fo:font-size="10pt" style:font-name-asian="Arial" style:font-size-asian="10pt" style:font-name-complex="Arial" style:font-size-complex="10pt" fo:language="en" fo:country="US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2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04_36" style:family="text">
      <style:text-properties fo:font-size="10pt" style:font-name-asian="Arial" style:font-size-asian="10pt" style:font-name-complex="Arial" style:font-size-complex="10pt" fo:language="en" fo:country="US"/>
    </style:style>
    <style:style style:name="P305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 fo:language="en" fo:country="US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6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6_3" style:family="text">
      <style:text-properties fo:color="#000000" fo:font-size="10pt" style:font-name-asian="Arial" style:font-size-asian="10pt" style:font-name-complex="Arial" style:font-size-complex="10pt"/>
    </style:style>
    <style:style style:name="T306_4" style:family="text">
      <style:text-properties fo:color="#000000" fo:font-size="10pt" style:font-name-asian="Arial" style:font-size-asian="10pt" style:font-name-complex="Arial" style:font-size-complex="10pt"/>
    </style:style>
    <style:style style:name="T306_5" style:family="text">
      <style:text-properties fo:color="#000000" fo:font-size="10pt" style:font-name-asian="Arial" style:font-size-asian="10pt" style:font-name-complex="Arial" style:font-size-complex="10pt"/>
    </style:style>
    <style:style style:name="T306_6" style:family="text">
      <style:text-properties fo:color="#000000" fo:font-size="10pt" style:font-name-asian="Arial" style:font-size-asian="10pt" style:font-name-complex="Arial" style:font-size-complex="10pt"/>
    </style:style>
    <style:style style:name="T306_7" style:family="text">
      <style:text-properties fo:color="#000000" fo:font-size="10pt" style:font-name-asian="Arial" style:font-size-asian="10pt" style:font-name-complex="Arial" style:font-size-complex="10pt"/>
    </style:style>
    <style:style style:name="T306_8" style:family="text">
      <style:text-properties fo:color="#000000" fo:font-size="10pt" style:font-name-asian="Arial" style:font-size-asian="10pt" style:font-name-complex="Arial" style:font-size-complex="10pt"/>
    </style:style>
    <style:style style:name="T306_9" style:family="text">
      <style:text-properties fo:color="#000000" fo:font-size="10pt" style:font-name-asian="Arial" style:font-size-asian="10pt" style:font-name-complex="Arial" style:font-size-complex="10pt"/>
    </style:style>
    <style:style style:name="P307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08" style:family="paragraph" style:parent-style-name="Normal">
      <style:paragraph-properties fo:text-align="justify"/>
    </style:style>
    <style:style style:name="T30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8_2" style:family="text">
      <style:text-properties fo:font-size="10pt" style:font-name-asian="Arial" style:font-size-asian="10pt" style:font-name-complex="Arial" style:font-size-complex="10pt"/>
    </style:style>
    <style:style style:name="T308_3" style:family="text">
      <style:text-properties fo:font-size="10pt" style:font-name-asian="Arial" style:font-size-asian="10pt" style:font-name-complex="Arial" style:font-size-complex="10pt"/>
    </style:style>
    <style:style style:name="T308_4" style:family="text">
      <style:text-properties fo:font-size="10pt" style:font-name-asian="Arial" style:font-size-asian="10pt" style:font-name-complex="Arial" style:font-size-complex="10pt"/>
    </style:style>
    <style:style style:name="T308_5" style:family="text">
      <style:text-properties fo:font-size="10pt" style:font-name-asian="Arial" style:font-size-asian="10pt" style:font-name-complex="Arial" style:font-size-complex="10pt"/>
    </style:style>
    <style:style style:name="T308_6" style:family="text">
      <style:text-properties fo:font-size="10pt" style:font-name-asian="Arial" style:font-size-asian="10pt" style:font-name-complex="Arial" style:font-size-complex="10pt"/>
    </style:style>
    <style:style style:name="T308_7" style:family="text">
      <style:text-properties fo:font-size="10pt" style:font-name-asian="Arial" style:font-size-asian="10pt" style:font-name-complex="Arial" style:font-size-complex="10pt"/>
    </style:style>
    <style:style style:name="T308_8" style:family="text">
      <style:text-properties fo:font-size="10pt" style:font-name-asian="Arial" style:font-size-asian="10pt" style:font-name-complex="Arial" style:font-size-complex="10pt"/>
    </style:style>
    <style:style style:name="T308_9" style:family="text">
      <style:text-properties fo:font-size="10pt" style:font-name-asian="Arial" style:font-size-asian="10pt" style:font-name-complex="Arial" style:font-size-complex="10pt"/>
    </style:style>
    <style:style style:name="T308_10" style:family="text">
      <style:text-properties fo:font-size="10pt" style:font-name-asian="Arial" style:font-size-asian="10pt" style:font-name-complex="Arial" style:font-size-complex="10pt"/>
    </style:style>
    <style:style style:name="T308_11" style:family="text">
      <style:text-properties fo:font-size="10pt" style:font-name-asian="Arial" style:font-size-asian="10pt" style:font-name-complex="Arial" style:font-size-complex="10pt"/>
    </style:style>
    <style:style style:name="T308_12" style:family="text">
      <style:text-properties fo:font-size="10pt" style:font-name-asian="Arial" style:font-size-asian="10pt" style:font-name-complex="Arial" style:font-size-complex="10pt"/>
    </style:style>
    <style:style style:name="T308_13" style:family="text">
      <style:text-properties fo:font-size="10pt" style:font-name-asian="Arial" style:font-size-asian="10pt" style:font-name-complex="Arial" style:font-size-complex="10pt"/>
    </style:style>
    <style:style style:name="T308_14" style:family="text">
      <style:text-properties fo:font-size="10pt" style:font-name-asian="Arial" style:font-size-asian="10pt" style:font-name-complex="Arial" style:font-size-complex="10pt"/>
    </style:style>
    <style:style style:name="T308_15" style:family="text">
      <style:text-properties fo:font-size="10pt" style:font-name-asian="Arial" style:font-size-asian="10pt" style:font-name-complex="Arial" style:font-size-complex="10pt"/>
    </style:style>
    <style:style style:name="T308_16" style:family="text">
      <style:text-properties fo:font-size="10pt" style:font-name-asian="Arial" style:font-size-asian="10pt" style:font-name-complex="Arial" style:font-size-complex="10pt"/>
    </style:style>
    <style:style style:name="P309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 fo:font-weight="bold" style:font-weight-asian="bold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10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10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10_4" style:family="text">
      <style:text-properties fo:color="#09090b" fo:font-size="10pt" style:font-name-asian="Arial" style:font-size-asian="10pt" style:font-name-complex="Arial" style:font-size-complex="10pt"/>
    </style:style>
    <style:style style:name="T310_5" style:family="text">
      <style:text-properties fo:color="#09090b" fo:font-size="10pt" style:font-name-asian="Arial" style:font-size-asian="10pt" style:font-name-complex="Arial" style:font-size-complex="10pt"/>
    </style:style>
    <style:style style:name="T310_6" style:family="text">
      <style:text-properties fo:color="#09090b" fo:font-size="10pt" style:font-name-asian="Arial" style:font-size-asian="10pt" style:font-name-complex="Arial" style:font-size-complex="10pt"/>
    </style:style>
    <style:style style:name="T310_7" style:family="text">
      <style:text-properties fo:color="#09090b" fo:font-size="10pt" style:font-name-asian="Arial" style:font-size-asian="10pt" style:font-name-complex="Arial" style:font-size-complex="10pt"/>
    </style:style>
    <style:style style:name="T310_8" style:family="text">
      <style:text-properties fo:color="#09090b" fo:font-size="10pt" style:font-name-asian="Arial" style:font-size-asian="10pt" style:font-name-complex="Arial" style:font-size-complex="10pt"/>
    </style:style>
    <style:style style:name="T310_9" style:family="text">
      <style:text-properties fo:color="#09090b" fo:font-size="10pt" style:font-name-asian="Arial" style:font-size-asian="10pt" style:font-name-complex="Arial" style:font-size-complex="10pt"/>
    </style:style>
    <style:style style:name="T310_10" style:family="text">
      <style:text-properties fo:color="#09090b" fo:font-size="10pt" style:font-name-asian="Arial" style:font-size-asian="10pt" style:font-name-complex="Arial" style:font-size-complex="10pt"/>
    </style:style>
    <style:style style:name="T310_11" style:family="text">
      <style:text-properties fo:color="#09090b" fo:font-size="10pt" style:font-name-asian="Arial" style:font-size-asian="10pt" style:font-name-complex="Arial" style:font-size-complex="10pt"/>
    </style:style>
    <style:style style:name="P311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12_2" style:family="text">
      <style:text-properties fo:color="#09090b" fo:font-size="10pt" style:font-name-asian="Arial" style:font-size-asian="10pt" style:font-name-complex="Arial" style:font-size-complex="10pt"/>
    </style:style>
    <style:style style:name="T312_3" style:family="text">
      <style:text-properties fo:color="#09090b" fo:font-size="10pt" style:font-name-asian="Arial" style:font-size-asian="10pt" style:font-name-complex="Arial" style:font-size-complex="10pt"/>
    </style:style>
    <style:style style:name="P313" style:family="paragraph" style:parent-style-name="Normal">
      <style:text-properties fo:font-size="10pt" style:font-size-asian="10pt" style:font-size-complex="10pt"/>
    </style:style>
    <style:style style:name="P314" style:family="paragraph" style:parent-style-name="Normal">
      <style:text-properties fo:font-size="10pt" style:font-size-asian="10pt" style:font-size-complex="10pt"/>
    </style:style>
    <style:style style:name="P31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15_1" style:family="text">
      <style:text-properties fo:font-size="14pt" style:font-size-asian="14pt" style:font-size-complex="11pt" fo:font-weight="bold" style:font-weight-asian="bold"/>
    </style:style>
    <style:style style:name="T315_2" style:family="text">
      <style:text-properties fo:font-size="14pt" style:font-size-asian="14pt" style:font-size-complex="11pt" fo:font-weight="bold" style:font-weight-asian="bold"/>
    </style:style>
    <style:style style:name="T315_3" style:family="text">
      <style:text-properties fo:font-size="14pt" style:font-size-asian="14pt" style:font-size-complex="11pt" fo:font-weight="bold" style:font-weight-asian="bold"/>
    </style:style>
    <style:style style:name="T315_4" style:family="text">
      <style:text-properties fo:font-size="14pt" style:font-size-asian="14pt" style:font-size-complex="11pt" fo:font-weight="bold" style:font-weight-asian="bold"/>
    </style:style>
    <style:style style:name="P316" style:family="paragraph" style:parent-style-name="Normal">
      <style:paragraph-properties fo:margin-top="0.212cm" fo:margin-bottom="0.212cm"/>
    </style:style>
    <style:style style:name="T316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317" style:family="paragraph" style:parent-style-name="List_20_Paragraph">
      <style:paragraph-properties fo:text-align="justify" fo:text-indent="-0.63cm" fo:margin-left="0.63cm"/>
      <style:text-properties fo:color="#000000" fo:font-size="10pt" style:font-size-asian="10pt" style:font-name-complex="Arial"/>
    </style:style>
    <style:style style:name="T317_1" style:family="text">
      <style:text-properties fo:color="#000000" fo:font-size="10pt" style:font-size-asian="10pt" style:font-name-complex="Arial" fo:font-weight="bold" style:font-weight-asian="bold" style:font-weight-complex="bold"/>
    </style:style>
    <style:style style:name="T317_2" style:family="text">
      <style:text-properties fo:color="#000000" fo:font-size="10pt" style:font-size-asian="10pt" style:font-name-complex="Arial" fo:font-weight="bold" style:font-weight-asian="bold" style:font-weight-complex="bold"/>
    </style:style>
    <style:style style:name="T317_3" style:family="text">
      <style:text-properties fo:color="#000000" fo:font-size="10pt" style:font-size-asian="10pt" style:font-name-complex="Arial" fo:font-weight="bold" style:font-weight-asian="bold" style:font-weight-complex="bold"/>
    </style:style>
    <style:style style:name="T317_4" style:family="text">
      <style:text-properties fo:color="#000000" fo:font-size="10pt" style:font-size-asian="10pt" style:font-name-complex="Arial"/>
    </style:style>
    <style:style style:name="T317_5" style:family="text">
      <style:text-properties fo:color="#000000" fo:font-size="10pt" style:font-size-asian="10pt" style:font-name-complex="Arial"/>
    </style:style>
    <style:style style:name="T317_6" style:family="text">
      <style:text-properties fo:color="#000000" fo:font-size="10pt" style:font-size-asian="10pt" style:font-name-complex="Arial"/>
    </style:style>
    <style:style style:name="T317_7" style:family="text">
      <style:text-properties fo:color="#000000" fo:font-size="10pt" style:font-size-asian="10pt" style:font-name-complex="Arial"/>
    </style:style>
    <style:style style:name="T317_8" style:family="text">
      <style:text-properties fo:color="#000000" fo:font-size="10pt" style:font-size-asian="10pt" style:font-name-complex="Arial"/>
    </style:style>
    <style:style style:name="T317_9" style:family="text">
      <style:text-properties fo:color="#000000" fo:font-size="10pt" style:font-size-asian="10pt" style:font-name-complex="Arial"/>
    </style:style>
    <style:style style:name="T317_10" style:family="text">
      <style:text-properties fo:color="#000000" fo:font-size="10pt" style:font-size-asian="10pt" style:font-name-complex="Arial"/>
    </style:style>
    <style:style style:name="T317_11" style:family="text">
      <style:text-properties fo:color="#000000" fo:font-size="10pt" style:font-size-asian="10pt" style:font-name-complex="Arial"/>
    </style:style>
    <style:style style:name="T317_12" style:family="text">
      <style:text-properties fo:color="#000000" fo:font-size="10pt" style:font-size-asian="10pt" style:font-name-complex="Arial"/>
    </style:style>
    <style:style style:name="T317_13" style:family="text">
      <style:text-properties fo:color="#000000" fo:font-size="10pt" style:font-size-asian="10pt" style:font-name-complex="Arial"/>
    </style:style>
    <style:style style:name="T317_14" style:family="text">
      <style:text-properties fo:color="#000000" fo:font-size="10pt" style:font-size-asian="10pt" style:font-name-complex="Arial"/>
    </style:style>
    <style:style style:name="T317_15" style:family="text">
      <style:text-properties fo:color="#000000" fo:font-size="10pt" style:font-size-asian="10pt" style:font-name-complex="Arial"/>
    </style:style>
    <style:style style:name="T317_16" style:family="text">
      <style:text-properties fo:color="#000000" fo:font-size="10pt" style:font-size-asian="10pt" style:font-name-complex="Arial"/>
    </style:style>
    <style:style style:name="T317_17" style:family="text">
      <style:text-properties fo:color="#000000" fo:font-size="10pt" style:font-size-asian="10pt" style:font-name-complex="Arial"/>
    </style:style>
    <style:style style:name="T317_18" style:family="text">
      <style:text-properties fo:color="#000000" fo:font-size="10pt" style:font-size-asian="10pt" style:font-name-complex="Arial"/>
    </style:style>
    <style:style style:name="T317_19" style:family="text">
      <style:text-properties fo:color="#000000" fo:font-size="10pt" style:font-size-asian="10pt" style:font-name-complex="Arial"/>
    </style:style>
    <style:style style:name="T317_20" style:family="text">
      <style:text-properties fo:color="#000000" fo:font-size="10pt" style:font-size-asian="10pt" style:font-name-complex="Arial"/>
    </style:style>
    <style:style style:name="T317_21" style:family="text">
      <style:text-properties fo:color="#000000" fo:font-size="10pt" style:font-size-asian="10pt" style:font-name-complex="Arial"/>
    </style:style>
    <style:style style:name="T317_22" style:family="text">
      <style:text-properties fo:color="#000000" fo:font-size="10pt" style:font-size-asian="10pt" style:font-name-complex="Arial"/>
    </style:style>
    <style:style style:name="T317_23" style:family="text">
      <style:text-properties fo:color="#000000" fo:font-size="10pt" style:font-size-asian="10pt" style:font-name-complex="Arial"/>
    </style:style>
    <style:style style:name="T317_24" style:family="text">
      <style:text-properties fo:color="#000000" fo:font-size="10pt" style:font-size-asian="10pt" style:font-name-complex="Arial"/>
    </style:style>
    <style:style style:name="T317_25" style:family="text">
      <style:text-properties fo:color="#000000" fo:font-size="10pt" style:font-size-asian="10pt" style:font-name-complex="Arial"/>
    </style:style>
    <style:style style:name="T317_26" style:family="text">
      <style:text-properties fo:color="#000000" fo:font-size="10pt" style:font-size-asian="10pt" style:font-name-complex="Arial"/>
    </style:style>
    <style:style style:name="T317_27" style:family="text">
      <style:text-properties fo:color="#000000" fo:font-size="10pt" style:font-size-asian="10pt" style:font-name-complex="Arial"/>
    </style:style>
    <style:style style:name="T317_28" style:family="text">
      <style:text-properties fo:color="#000000" fo:font-size="10pt" style:font-size-asian="10pt" style:font-name-complex="Arial"/>
    </style:style>
    <style:style style:name="T317_29" style:family="text">
      <style:text-properties fo:color="#000000" fo:font-size="10pt" style:font-size-asian="10pt" style:font-name-complex="Arial"/>
    </style:style>
    <style:style style:name="T317_30" style:family="text">
      <style:text-properties fo:color="#000000" fo:font-size="10pt" style:font-size-asian="10pt" style:font-name-complex="Arial"/>
    </style:style>
    <style:style style:name="T317_31" style:family="text">
      <style:text-properties fo:color="#000000" fo:font-size="10pt" style:font-size-asian="10pt" style:font-name-complex="Arial"/>
    </style:style>
    <style:style style:name="T317_32" style:family="text">
      <style:text-properties fo:color="#000000" fo:font-size="10pt" style:font-size-asian="10pt" style:font-name-complex="Arial"/>
    </style:style>
    <style:style style:name="T317_33" style:family="text">
      <style:text-properties fo:color="#000000" fo:font-size="10pt" style:font-size-asian="10pt" style:font-name-complex="Arial"/>
    </style:style>
    <style:style style:name="T317_34" style:family="text">
      <style:text-properties fo:color="#000000" fo:font-size="10pt" style:font-size-asian="10pt" style:font-name-complex="Arial"/>
    </style:style>
    <style:style style:name="P318" style:family="paragraph" style:parent-style-name="List_20_Paragraph">
      <style:paragraph-properties fo:text-align="justify" fo:text-indent="-0.63cm" fo:margin-top="0.212cm" fo:margin-left="0.651cm"/>
      <style:text-properties fo:font-size="10pt" style:font-name-asian="Arial" style:font-size-asian="10pt" style:font-name-complex="Arial"/>
    </style:style>
    <style:style style:name="T318_1" style:family="text">
      <style:text-properties fo:font-size="10pt" style:font-name-asian="Arial" style:font-size-asian="10pt" style:font-name-complex="Arial" fo:font-weight="bold" style:font-weight-asian="bold"/>
    </style:style>
    <style:style style:name="T318_2" style:family="text">
      <style:text-properties fo:font-size="10pt" style:font-name-asian="Arial" style:font-size-asian="10pt" style:font-name-complex="Arial" fo:font-weight="bold" style:font-weight-asian="bold"/>
    </style:style>
    <style:style style:name="T318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18_4" style:family="text">
      <style:text-properties fo:font-size="10pt" style:font-name-asian="Arial" style:font-size-asian="10pt" style:font-name-complex="Arial"/>
    </style:style>
    <style:style style:name="T318_5" style:family="text">
      <style:text-properties fo:font-size="10pt" style:font-name-asian="Arial" style:font-size-asian="10pt" style:font-name-complex="Arial"/>
    </style:style>
    <style:style style:name="T318_6" style:family="text">
      <style:text-properties fo:font-size="10pt" style:font-name-asian="Arial" style:font-size-asian="10pt" style:font-name-complex="Arial"/>
    </style:style>
    <style:style style:name="T318_7" style:family="text">
      <style:text-properties fo:font-size="10pt" style:font-name-asian="Arial" style:font-size-asian="10pt" style:font-name-complex="Arial"/>
    </style:style>
    <style:style style:name="T318_8" style:family="text">
      <style:text-properties fo:font-size="10pt" style:font-name-asian="Arial" style:font-size-asian="10pt" style:font-name-complex="Arial"/>
    </style:style>
    <style:style style:name="P319" style:family="paragraph" style:parent-style-name="Normal">
      <style:paragraph-properties fo:text-align="justify" fo:margin-top="0.212cm" fo:margin-left="0.651cm"/>
    </style:style>
    <style:style style:name="T319_1" style:family="text">
      <style:text-properties fo:font-size="10pt" style:font-name-asian="Arial" style:font-size-asian="10pt" style:font-name-complex="Arial" style:font-size-complex="10pt"/>
    </style:style>
    <style:style style:name="T319_2" style:family="text">
      <style:text-properties fo:font-size="10pt" style:font-name-asian="Arial" style:font-size-asian="10pt" style:font-name-complex="Arial" style:font-size-complex="10pt"/>
    </style:style>
    <style:style style:name="T319_3" style:family="text">
      <style:text-properties fo:font-size="10pt" style:font-name-asian="Arial" style:font-size-asian="10pt" style:font-name-complex="Arial" style:font-size-complex="10pt"/>
    </style:style>
    <style:style style:name="T319_4" style:family="text">
      <style:text-properties fo:font-size="10pt" style:font-name-asian="Arial" style:font-size-asian="10pt" style:font-name-complex="Arial" style:font-size-complex="10pt"/>
    </style:style>
    <style:style style:name="T319_5" style:family="text">
      <style:text-properties fo:font-size="10pt" style:font-name-asian="Arial" style:font-size-asian="10pt" style:font-name-complex="Arial" style:font-size-complex="10pt"/>
    </style:style>
    <style:style style:name="T319_6" style:family="text">
      <style:text-properties fo:font-size="10pt" style:font-name-asian="Arial" style:font-size-asian="10pt" style:font-name-complex="Arial" style:font-size-complex="10pt"/>
    </style:style>
    <style:style style:name="T319_7" style:family="text">
      <style:text-properties fo:font-size="10pt" style:font-name-asian="Arial" style:font-size-asian="10pt" style:font-name-complex="Arial" style:font-size-complex="10pt"/>
    </style:style>
    <style:style style:name="T319_8" style:family="text">
      <style:text-properties fo:font-size="10pt" style:font-name-asian="Arial" style:font-size-asian="10pt" style:font-name-complex="Arial" style:font-size-complex="10pt"/>
    </style:style>
    <style:style style:name="T319_9" style:family="text">
      <style:text-properties fo:font-size="10pt" style:font-name-asian="Arial" style:font-size-asian="10pt" style:font-name-complex="Arial" style:font-size-complex="10pt"/>
    </style:style>
    <style:style style:name="T319_10" style:family="text">
      <style:text-properties fo:font-size="10pt" style:font-name-asian="Arial" style:font-size-asian="10pt" style:font-name-complex="Arial" style:font-size-complex="10pt"/>
    </style:style>
    <style:style style:name="T319_11" style:family="text">
      <style:text-properties fo:font-size="10pt" style:font-name-asian="Arial" style:font-size-asian="10pt" style:font-name-complex="Arial" style:font-size-complex="10pt"/>
    </style:style>
    <style:style style:name="P320" style:family="paragraph" style:parent-style-name="Normal">
      <style:paragraph-properties fo:text-align="justify" fo:margin-left="0.651cm"/>
      <style:text-properties fo:font-size="10pt" style:font-name-asian="Arial" style:font-size-asian="10pt" style:font-name-complex="Arial" style:font-size-complex="10pt"/>
    </style:style>
    <style:style style:name="P321" style:family="paragraph" style:parent-style-name="List_20_Paragraph">
      <style:paragraph-properties fo:text-align="justify" fo:margin-bottom="0.282cm" fo:margin-left="0.651cm"/>
    </style:style>
    <style:style style:name="T321_1" style:family="text">
      <style:text-properties fo:font-size="10pt" style:font-size-asian="10pt" style:font-name-complex="Arial" fo:font-weight="bold" style:font-weight-asian="bold" style:font-weight-complex="bold"/>
    </style:style>
    <style:style style:name="T321_2" style:family="text">
      <style:text-properties fo:font-size="10pt" style:font-size-asian="10pt" style:font-name-complex="Arial" fo:font-weight="bold" style:font-weight-asian="bold" style:font-weight-complex="bold"/>
    </style:style>
    <style:style style:name="T321_3" style:family="text">
      <style:text-properties fo:font-size="10pt" style:font-size-asian="10pt" style:font-name-complex="Arial"/>
    </style:style>
    <style:style style:name="T321_4" style:family="text">
      <style:text-properties fo:font-size="10pt" style:font-name-asian="Arial" style:font-size-asian="10pt" style:font-name-complex="Arial"/>
    </style:style>
    <style:style style:name="T321_5" style:family="text">
      <style:text-properties fo:font-size="10pt" style:font-name-asian="Arial" style:font-size-asian="10pt" style:font-name-complex="Arial"/>
    </style:style>
    <style:style style:name="T321_6" style:family="text">
      <style:text-properties fo:font-size="10pt" style:font-name-asian="Arial" style:font-size-asian="10pt" style:font-name-complex="Arial"/>
    </style:style>
    <style:style style:name="T321_7" style:family="text">
      <style:text-properties fo:font-size="10pt" style:font-name-asian="Arial" style:font-size-asian="10pt" style:font-name-complex="Arial"/>
    </style:style>
    <style:style style:name="T321_8" style:family="text">
      <style:text-properties fo:font-size="10pt" style:font-name-asian="Arial" style:font-size-asian="10pt" style:font-name-complex="Arial"/>
    </style:style>
    <style:style style:name="T321_9" style:family="text">
      <style:text-properties fo:font-size="10pt" style:font-name-asian="Arial" style:font-size-asian="10pt" style:font-name-complex="Arial"/>
    </style:style>
    <style:style style:name="T321_10" style:family="text">
      <style:text-properties fo:font-size="10pt" style:font-name-asian="Arial" style:font-size-asian="10pt" style:font-name-complex="Arial"/>
    </style:style>
    <style:style style:name="T321_11" style:family="text">
      <style:text-properties fo:font-size="10pt" style:font-name-asian="Arial" style:font-size-asian="10pt" style:font-name-complex="Arial"/>
    </style:style>
    <style:style style:name="T321_12" style:family="text">
      <style:text-properties fo:font-size="10pt" style:font-name-asian="Arial" style:font-size-asian="10pt" style:font-name-complex="Arial"/>
    </style:style>
    <style:style style:name="T321_13" style:family="text">
      <style:text-properties fo:font-size="10pt" style:font-name-asian="Arial" style:font-size-asian="10pt" style:font-name-complex="Arial"/>
    </style:style>
    <style:style style:name="T321_14" style:family="text">
      <style:text-properties fo:font-size="10pt" style:font-name-asian="Arial" style:font-size-asian="10pt" style:font-name-complex="Arial"/>
    </style:style>
    <style:style style:name="T321_15" style:family="text">
      <style:text-properties fo:font-size="10pt" style:font-name-asian="Arial" style:font-size-asian="10pt" style:font-name-complex="Arial"/>
    </style:style>
    <style:style style:name="T321_16" style:family="text">
      <style:text-properties fo:font-size="10pt" style:font-name-asian="Arial" style:font-size-asian="10pt" style:font-name-complex="Arial"/>
    </style:style>
    <style:style style:name="T321_17" style:family="text">
      <style:text-properties fo:font-size="10pt" style:font-name-asian="Arial" style:font-size-asian="10pt" style:font-name-complex="Arial"/>
    </style:style>
    <style:style style:name="T321_18" style:family="text">
      <style:text-properties fo:font-size="10pt" style:font-name-asian="Arial" style:font-size-asian="10pt" style:font-name-complex="Arial"/>
    </style:style>
    <style:style style:name="T321_19" style:family="text">
      <style:text-properties fo:font-size="10pt" style:font-name-asian="Arial" style:font-size-asian="10pt" style:font-name-complex="Arial"/>
    </style:style>
    <style:style style:name="T321_20" style:family="text">
      <style:text-properties fo:font-size="10pt" style:font-name-asian="Arial" style:font-size-asian="10pt" style:font-name-complex="Arial"/>
    </style:style>
    <style:style style:name="T321_21" style:family="text">
      <style:text-properties fo:font-size="10pt" style:font-name-asian="Arial" style:font-size-asian="10pt" style:font-name-complex="Arial"/>
    </style:style>
    <style:style style:name="T321_22" style:family="text">
      <style:text-properties fo:font-size="10pt" style:font-name-asian="Arial" style:font-size-asian="10pt" style:font-name-complex="Arial"/>
    </style:style>
    <style:style style:name="T321_23" style:family="text">
      <style:text-properties fo:font-size="10pt" style:font-name-asian="Arial" style:font-size-asian="10pt" style:font-name-complex="Arial"/>
    </style:style>
    <style:style style:name="T321_24" style:family="text">
      <style:text-properties fo:font-size="10pt" style:font-name-asian="Arial" style:font-size-asian="10pt" style:font-name-complex="Arial"/>
    </style:style>
    <style:style style:name="T321_25" style:family="text">
      <style:text-properties fo:font-size="10pt" style:font-name-asian="Arial" style:font-size-asian="10pt" style:font-name-complex="Arial"/>
    </style:style>
    <style:style style:name="T321_26" style:family="text">
      <style:text-properties fo:font-size="10pt" style:font-name-asian="Arial" style:font-size-asian="10pt" style:font-name-complex="Arial"/>
    </style:style>
    <style:style style:name="T321_27" style:family="text">
      <style:text-properties fo:font-size="10pt" style:font-name-asian="Arial" style:font-size-asian="10pt" style:font-name-complex="Arial"/>
    </style:style>
    <style:style style:name="T321_28" style:family="text">
      <style:text-properties fo:font-size="10pt" style:font-name-asian="Arial" style:font-size-asian="10pt" style:font-name-complex="Arial"/>
    </style:style>
    <style:style style:name="T321_29" style:family="text">
      <style:text-properties fo:font-size="10pt" style:font-name-asian="Arial" style:font-size-asian="10pt" style:font-name-complex="Arial"/>
    </style:style>
    <style:style style:name="T321_30" style:family="text">
      <style:text-properties fo:font-size="10pt" style:font-name-asian="Arial" style:font-size-asian="10pt" style:font-name-complex="Arial"/>
    </style:style>
    <style:style style:name="T321_31" style:family="text">
      <style:text-properties fo:font-size="10pt" style:font-name-asian="Arial" style:font-size-asian="10pt" style:font-name-complex="Arial"/>
    </style:style>
    <style:style style:name="P322" style:family="paragraph" style:parent-style-name="Normal">
      <style:paragraph-properties fo:text-align="justify" fo:margin-left="0.651cm"/>
    </style:style>
    <style:style style:name="T322_1" style:family="text">
      <style:text-properties fo:font-size="10pt" style:font-name-asian="Arial" style:font-size-asian="10pt" style:font-name-complex="Arial" style:font-size-complex="10pt"/>
    </style:style>
    <style:style style:name="T322_2" style:family="text">
      <style:text-properties fo:font-size="10pt" style:font-name-asian="Arial" style:font-size-asian="10pt" style:font-name-complex="Arial" style:font-size-complex="10pt"/>
    </style:style>
    <style:style style:name="T322_3" style:family="text">
      <style:text-properties fo:font-size="10pt" style:font-name-asian="Arial" style:font-size-asian="10pt" style:font-name-complex="Arial" style:font-size-complex="10pt"/>
    </style:style>
    <style:style style:name="T322_4" style:family="text">
      <style:text-properties fo:font-size="10pt" style:font-name-asian="Arial" style:font-size-asian="10pt" style:font-name-complex="Arial" style:font-size-complex="10pt"/>
    </style:style>
    <style:style style:name="T322_5" style:family="text">
      <style:text-properties fo:font-size="10pt" style:font-name-asian="Arial" style:font-size-asian="10pt" style:font-name-complex="Arial" style:font-size-complex="10pt"/>
    </style:style>
    <style:style style:name="T322_6" style:family="text">
      <style:text-properties fo:font-size="10pt" style:font-name-asian="Arial" style:font-size-asian="10pt" style:font-name-complex="Arial" style:font-size-complex="10pt"/>
    </style:style>
    <style:style style:name="T322_7" style:family="text">
      <style:text-properties fo:font-size="10pt" style:font-name-asian="Arial" style:font-size-asian="10pt" style:font-name-complex="Arial" style:font-size-complex="10pt"/>
    </style:style>
    <style:style style:name="T322_8" style:family="text">
      <style:text-properties fo:font-size="10pt" style:font-name-asian="Arial" style:font-size-asian="10pt" style:font-name-complex="Arial" style:font-size-complex="10pt"/>
    </style:style>
    <style:style style:name="T322_9" style:family="text">
      <style:text-properties fo:font-size="10pt" style:font-name-asian="Arial" style:font-size-asian="10pt" style:font-name-complex="Arial" style:font-size-complex="10pt"/>
    </style:style>
    <style:style style:name="T322_10" style:family="text">
      <style:text-properties fo:font-size="10pt" style:font-name-asian="Arial" style:font-size-asian="10pt" style:font-name-complex="Arial" style:font-size-complex="10pt"/>
    </style:style>
    <style:style style:name="T322_11" style:family="text">
      <style:text-properties fo:font-size="10pt" style:font-name-asian="Arial" style:font-size-asian="10pt" style:font-name-complex="Arial" style:font-size-complex="10pt"/>
    </style:style>
    <style:style style:name="T322_12" style:family="text">
      <style:text-properties fo:font-size="10pt" style:font-name-asian="Arial" style:font-size-asian="10pt" style:font-name-complex="Arial" style:font-size-complex="10pt"/>
    </style:style>
    <style:style style:name="T322_13" style:family="text">
      <style:text-properties fo:font-size="10pt" style:font-name-asian="Arial" style:font-size-asian="10pt" style:font-name-complex="Arial" style:font-size-complex="10pt"/>
    </style:style>
    <style:style style:name="T322_14" style:family="text">
      <style:text-properties fo:font-size="10pt" style:font-name-asian="Arial" style:font-size-asian="10pt" style:font-name-complex="Arial" style:font-size-complex="10pt"/>
    </style:style>
    <style:style style:name="T322_15" style:family="text">
      <style:text-properties fo:font-size="10pt" style:font-name-asian="Arial" style:font-size-asian="10pt" style:font-name-complex="Arial" style:font-size-complex="10pt"/>
    </style:style>
    <style:style style:name="T322_16" style:family="text">
      <style:text-properties fo:font-size="10pt" style:font-name-asian="Arial" style:font-size-asian="10pt" style:font-name-complex="Arial" style:font-size-complex="10pt"/>
    </style:style>
    <style:style style:name="T322_17" style:family="text">
      <style:text-properties fo:font-size="10pt" style:font-name-asian="Arial" style:font-size-asian="10pt" style:font-name-complex="Arial" style:font-size-complex="10pt"/>
    </style:style>
    <style:style style:name="T322_18" style:family="text">
      <style:text-properties fo:font-size="10pt" style:font-name-asian="Arial" style:font-size-asian="10pt" style:font-name-complex="Arial" style:font-size-complex="10pt"/>
    </style:style>
    <style:style style:name="T322_19" style:family="text">
      <style:text-properties fo:font-size="10pt" style:font-name-asian="Arial" style:font-size-asian="10pt" style:font-name-complex="Arial" style:font-size-complex="10pt"/>
    </style:style>
    <style:style style:name="T322_20" style:family="text">
      <style:text-properties fo:font-size="10pt" style:font-name-asian="Arial" style:font-size-asian="10pt" style:font-name-complex="Arial" style:font-size-complex="10pt"/>
    </style:style>
    <style:style style:name="T322_21" style:family="text">
      <style:text-properties fo:font-size="10pt" style:font-name-asian="Arial" style:font-size-asian="10pt" style:font-name-complex="Arial" style:font-size-complex="10pt"/>
    </style:style>
    <style:style style:name="T322_22" style:family="text">
      <style:text-properties fo:font-size="10pt" style:font-name-asian="Arial" style:font-size-asian="10pt" style:font-name-complex="Arial" style:font-size-complex="10pt"/>
    </style:style>
    <style:style style:name="P323" style:family="paragraph" style:parent-style-name="List_20_Paragraph">
      <style:paragraph-properties fo:text-align="justify" fo:background-color="#ffffff" fo:text-indent="-0.63cm" fo:margin-top="0.212cm" fo:margin-left="0.64cm"/>
    </style:style>
    <style:style style:name="T323_1" style:family="text">
      <style:text-properties fo:font-size="10pt" style:font-size-asian="10pt" style:font-name-complex="Arial" fo:font-weight="bold" style:font-weight-asian="bold"/>
    </style:style>
    <style:style style:name="T323_2" style:family="text">
      <style:text-properties fo:font-size="10pt" style:font-size-asian="10pt" style:font-name-complex="Arial" fo:font-weight="bold" style:font-weight-asian="bold"/>
    </style:style>
    <style:style style:name="T323_3" style:family="text">
      <style:text-properties fo:font-size="10pt" style:font-size-asian="10pt" style:font-name-complex="Arial" fo:font-weight="bold" style:font-weight-asian="bold"/>
    </style:style>
    <style:style style:name="T323_4" style:family="text">
      <style:text-properties fo:font-size="10pt" style:font-size-asian="10pt" style:font-name-complex="Arial" fo:font-weight="bold" style:font-weight-asian="bold"/>
    </style:style>
    <style:style style:name="T323_5" style:family="text">
      <style:text-properties fo:font-size="10pt" style:font-size-asian="10pt" style:font-name-complex="Arial" fo:font-weight="bold" style:font-weight-asian="bold"/>
    </style:style>
    <style:style style:name="T323_6" style:family="text">
      <style:text-properties fo:font-size="10pt" style:font-size-asian="10pt" style:font-name-complex="Arial" fo:font-weight="bold" style:font-weight-asian="bold"/>
    </style:style>
    <style:style style:name="T323_7" style:family="text">
      <style:text-properties fo:font-size="10pt" style:font-size-asian="10pt" style:font-name-complex="Arial" fo:font-weight="bold" style:font-weight-asian="bold"/>
    </style:style>
    <style:style style:name="T323_8" style:family="text">
      <style:text-properties fo:font-size="10pt" style:font-size-asian="10pt" style:font-name-complex="Arial" fo:font-weight="bold" style:font-weight-asian="bold"/>
    </style:style>
    <style:style style:name="T323_9" style:family="text">
      <style:text-properties fo:font-size="10pt" style:font-size-asian="10pt" style:font-name-complex="Arial" fo:font-weight="bold" style:font-weight-asian="bold"/>
    </style:style>
    <style:style style:name="T323_10" style:family="text">
      <style:text-properties fo:font-size="10pt" style:font-size-asian="10pt" style:font-name-complex="Arial" fo:font-weight="bold" style:font-weight-asian="bold"/>
    </style:style>
    <style:style style:name="T323_11" style:family="text"/>
    <style:style style:name="T323_12" style:family="text" style:parent-style-name="Internet_20_link">
      <style:text-properties fo:font-size="10pt" style:font-size-asian="10pt" style:font-name-complex="Arial"/>
    </style:style>
    <style:style style:name="T323_13" style:family="text">
      <style:text-properties fo:font-size="10pt" style:font-size-asian="10pt" style:font-name-complex="Arial"/>
    </style:style>
    <style:style style:name="T323_14" style:family="text">
      <style:text-properties fo:font-size="10pt" style:font-size-asian="10pt" style:font-name-complex="Arial"/>
    </style:style>
    <style:style style:name="T323_15" style:family="text">
      <style:text-properties fo:color="#09090b" fo:font-size="10pt" style:font-name-asian="Arial" style:font-size-asian="10pt" style:font-name-complex="Arial"/>
    </style:style>
    <style:style style:name="T323_16" style:family="text">
      <style:text-properties fo:color="#09090b" fo:font-size="10pt" style:font-name-asian="Arial" style:font-size-asian="10pt" style:font-name-complex="Arial"/>
    </style:style>
    <style:style style:name="T323_17" style:family="text">
      <style:text-properties fo:color="#09090b" fo:font-size="10pt" style:font-name-asian="Arial" style:font-size-asian="10pt" style:font-name-complex="Arial"/>
    </style:style>
    <style:style style:name="T323_18" style:family="text">
      <style:text-properties fo:color="#09090b" fo:font-size="10pt" style:font-name-asian="Arial" style:font-size-asian="10pt" style:font-name-complex="Arial"/>
    </style:style>
    <style:style style:name="T323_19" style:family="text">
      <style:text-properties fo:color="#09090b" fo:font-size="10pt" style:font-name-asian="Arial" style:font-size-asian="10pt" style:font-name-complex="Arial"/>
    </style:style>
    <style:style style:name="T323_20" style:family="text">
      <style:text-properties fo:color="#09090b" fo:font-size="10pt" style:font-name-asian="Arial" style:font-size-asian="10pt" style:font-name-complex="Arial"/>
    </style:style>
    <style:style style:name="T323_21" style:family="text">
      <style:text-properties fo:color="#09090b" fo:font-size="10pt" style:font-name-asian="Arial" style:font-size-asian="10pt" style:font-name-complex="Arial"/>
    </style:style>
    <style:style style:name="T323_22" style:family="text">
      <style:text-properties fo:color="#09090b" fo:font-size="10pt" style:font-name-asian="Arial" style:font-size-asian="10pt" style:font-name-complex="Arial"/>
    </style:style>
    <style:style style:name="T323_23" style:family="text">
      <style:text-properties fo:color="#09090b" fo:font-size="10pt" style:font-name-asian="Arial" style:font-size-asian="10pt" style:font-name-complex="Arial"/>
    </style:style>
    <style:style style:name="T323_24" style:family="text">
      <style:text-properties fo:color="#09090b" fo:font-size="10pt" style:font-name-asian="Arial" style:font-size-asian="10pt" style:font-name-complex="Arial"/>
    </style:style>
    <style:style style:name="T323_25" style:family="text">
      <style:text-properties fo:color="#09090b" fo:font-size="10pt" style:font-name-asian="Arial" style:font-size-asian="10pt" style:font-name-complex="Arial"/>
    </style:style>
    <style:style style:name="P324" style:family="paragraph" style:parent-style-name="Normal">
      <style:paragraph-properties fo:text-align="justify" fo:background-color="#ffffff" fo:margin-top="0.212cm" fo:margin-left="0.651cm"/>
    </style:style>
    <style:style style:name="T324_1" style:family="text">
      <style:text-properties fo:color="#09090b" fo:font-size="10pt" style:font-name-asian="Arial" style:font-size-asian="10pt" style:font-name-complex="Arial" style:font-size-complex="10pt"/>
    </style:style>
    <style:style style:name="T324_2" style:family="text">
      <style:text-properties fo:color="#09090b" fo:font-size="10pt" style:font-name-asian="Arial" style:font-size-asian="10pt" style:font-name-complex="Arial" style:font-size-complex="10pt"/>
    </style:style>
    <style:style style:name="T324_3" style:family="text">
      <style:text-properties fo:color="#09090b" fo:font-size="10pt" style:font-name-asian="Arial" style:font-size-asian="10pt" style:font-name-complex="Arial" style:font-size-complex="10pt"/>
    </style:style>
    <style:style style:name="T324_4" style:family="text">
      <style:text-properties fo:color="#09090b" fo:font-size="10pt" style:font-name-asian="Arial" style:font-size-asian="10pt" style:font-name-complex="Arial" style:font-size-complex="10pt"/>
    </style:style>
    <style:style style:name="T324_5" style:family="text">
      <style:text-properties fo:color="#09090b" fo:font-size="10pt" style:font-name-asian="Arial" style:font-size-asian="10pt" style:font-name-complex="Arial" style:font-size-complex="10pt"/>
    </style:style>
    <style:style style:name="T324_6" style:family="text">
      <style:text-properties fo:color="#09090b" fo:font-size="10pt" style:font-name-asian="Arial" style:font-size-asian="10pt" style:font-name-complex="Arial" style:font-size-complex="10pt"/>
    </style:style>
    <style:style style:name="T324_7" style:family="text">
      <style:text-properties fo:color="#09090b" fo:font-size="10pt" style:font-name-asian="Arial" style:font-size-asian="10pt" style:font-name-complex="Arial" style:font-size-complex="10pt"/>
    </style:style>
    <style:style style:name="T324_8" style:family="text">
      <style:text-properties fo:color="#09090b" fo:font-size="10pt" style:font-name-asian="Arial" style:font-size-asian="10pt" style:font-name-complex="Arial" style:font-size-complex="10pt"/>
    </style:style>
    <style:style style:name="T324_9" style:family="text">
      <style:text-properties fo:color="#09090b" fo:font-size="10pt" style:font-name-asian="Arial" style:font-size-asian="10pt" style:font-name-complex="Arial" style:font-size-complex="10pt"/>
    </style:style>
    <style:style style:name="T324_10" style:family="text">
      <style:text-properties fo:color="#09090b" fo:font-size="10pt" style:font-name-asian="Arial" style:font-size-asian="10pt" style:font-name-complex="Arial" style:font-size-complex="10pt"/>
    </style:style>
    <style:style style:name="T324_11" style:family="text">
      <style:text-properties fo:color="#09090b" fo:font-size="10pt" style:font-name-asian="Arial" style:font-size-asian="10pt" style:font-name-complex="Arial" style:font-size-complex="10pt"/>
    </style:style>
    <style:style style:name="T324_12" style:family="text">
      <style:text-properties fo:color="#09090b" fo:font-size="10pt" style:font-name-asian="Arial" style:font-size-asian="10pt" style:font-name-complex="Arial" style:font-size-complex="10pt"/>
    </style:style>
    <style:style style:name="T324_13" style:family="text">
      <style:text-properties fo:color="#09090b" fo:font-size="10pt" style:font-name-asian="Arial" style:font-size-asian="10pt" style:font-name-complex="Arial" style:font-size-complex="10pt"/>
    </style:style>
    <style:style style:name="T324_14" style:family="text">
      <style:text-properties fo:color="#09090b" fo:font-size="10pt" style:font-name-asian="Arial" style:font-size-asian="10pt" style:font-name-complex="Arial" style:font-size-complex="10pt"/>
    </style:style>
    <style:style style:name="T324_15" style:family="text">
      <style:text-properties fo:color="#09090b" fo:font-size="10pt" style:font-name-asian="Arial" style:font-size-asian="10pt" style:font-name-complex="Arial" style:font-size-complex="10pt"/>
    </style:style>
    <style:style style:name="T324_16" style:family="text">
      <style:text-properties fo:color="#09090b" fo:font-size="10pt" style:font-name-asian="Arial" style:font-size-asian="10pt" style:font-name-complex="Arial" style:font-size-complex="10pt"/>
    </style:style>
    <style:style style:name="T324_17" style:family="text">
      <style:text-properties fo:color="#09090b" fo:font-size="10pt" style:font-name-asian="Arial" style:font-size-asian="10pt" style:font-name-complex="Arial" style:font-size-complex="10pt"/>
    </style:style>
    <style:style style:name="T324_18" style:family="text">
      <style:text-properties fo:color="#09090b" fo:font-size="10pt" style:font-name-asian="Arial" style:font-size-asian="10pt" style:font-name-complex="Arial" style:font-size-complex="10pt"/>
    </style:style>
    <style:style style:name="P325" style:family="paragraph" style:parent-style-name="Normal">
      <style:paragraph-properties fo:text-align="justify" fo:background-color="#ffffff" fo:margin-top="0.212cm" fo:margin-left="0.651cm"/>
    </style:style>
    <style:style style:name="T325_1" style:family="text">
      <style:text-properties fo:color="#09090b" fo:font-size="10pt" style:font-name-asian="Arial" style:font-size-asian="10pt" style:font-name-complex="Arial" style:font-size-complex="10pt"/>
    </style:style>
    <style:style style:name="T325_2" style:family="text">
      <style:text-properties fo:color="#09090b" fo:font-size="10pt" style:font-name-asian="Arial" style:font-size-asian="10pt" style:font-name-complex="Arial" style:font-size-complex="10pt"/>
    </style:style>
    <style:style style:name="T325_3" style:family="text">
      <style:text-properties fo:color="#09090b" fo:font-size="10pt" style:font-name-asian="Arial" style:font-size-asian="10pt" style:font-name-complex="Arial" style:font-size-complex="10pt"/>
    </style:style>
    <style:style style:name="T325_4" style:family="text">
      <style:text-properties fo:color="#09090b" fo:font-size="10pt" style:font-name-asian="Arial" style:font-size-asian="10pt" style:font-name-complex="Arial" style:font-size-complex="10pt"/>
    </style:style>
    <style:style style:name="T325_5" style:family="text">
      <style:text-properties fo:color="#09090b" fo:font-size="10pt" style:font-name-asian="Arial" style:font-size-asian="10pt" style:font-name-complex="Arial" style:font-size-complex="10pt"/>
    </style:style>
    <style:style style:name="T325_6" style:family="text">
      <style:text-properties fo:color="#09090b" fo:font-size="10pt" style:font-name-asian="Arial" style:font-size-asian="10pt" style:font-name-complex="Arial" style:font-size-complex="10pt"/>
    </style:style>
    <style:style style:name="T325_7" style:family="text">
      <style:text-properties fo:color="#09090b" fo:font-size="10pt" style:font-name-asian="Arial" style:font-size-asian="10pt" style:font-name-complex="Arial" style:font-size-complex="10pt"/>
    </style:style>
    <style:style style:name="T325_8" style:family="text">
      <style:text-properties fo:color="#09090b" fo:font-size="10pt" style:font-name-asian="Arial" style:font-size-asian="10pt" style:font-name-complex="Arial" style:font-size-complex="10pt"/>
    </style:style>
    <style:style style:name="T325_9" style:family="text">
      <style:text-properties fo:color="#09090b" fo:font-size="10pt" style:font-name-asian="Arial" style:font-size-asian="10pt" style:font-name-complex="Arial" style:font-size-complex="10pt"/>
    </style:style>
    <style:style style:name="T325_10" style:family="text">
      <style:text-properties fo:color="#09090b" fo:font-size="10pt" style:font-name-asian="Arial" style:font-size-asian="10pt" style:font-name-complex="Arial" style:font-size-complex="10pt"/>
    </style:style>
    <style:style style:name="T325_11" style:family="text">
      <style:text-properties fo:color="#09090b" fo:font-size="10pt" style:font-name-asian="Arial" style:font-size-asian="10pt" style:font-name-complex="Arial" style:font-size-complex="10pt"/>
    </style:style>
    <style:style style:name="T325_12" style:family="text">
      <style:text-properties fo:color="#09090b" fo:font-size="10pt" style:font-name-asian="Arial" style:font-size-asian="10pt" style:font-name-complex="Arial" style:font-size-complex="10pt"/>
    </style:style>
    <style:style style:name="T325_13" style:family="text">
      <style:text-properties fo:color="#09090b" fo:font-size="10pt" style:font-name-asian="Arial" style:font-size-asian="10pt" style:font-name-complex="Arial" style:font-size-complex="10pt"/>
    </style:style>
    <style:style style:name="T325_14" style:family="text">
      <style:text-properties fo:color="#09090b" fo:font-size="10pt" style:font-name-asian="Arial" style:font-size-asian="10pt" style:font-name-complex="Arial" style:font-size-complex="10pt"/>
    </style:style>
    <style:style style:name="T325_15" style:family="text">
      <style:text-properties fo:color="#09090b" fo:font-size="10pt" style:font-name-asian="Arial" style:font-size-asian="10pt" style:font-name-complex="Arial" style:font-size-complex="10pt"/>
    </style:style>
    <style:style style:name="T325_16" style:family="text">
      <style:text-properties fo:color="#09090b" fo:font-size="10pt" style:font-name-asian="Arial" style:font-size-asian="10pt" style:font-name-complex="Arial" style:font-size-complex="10pt"/>
    </style:style>
    <style:style style:name="T325_17" style:family="text">
      <style:text-properties fo:color="#09090b" fo:font-size="10pt" style:font-name-asian="Arial" style:font-size-asian="10pt" style:font-name-complex="Arial" style:font-size-complex="10pt"/>
    </style:style>
    <style:style style:name="T325_18" style:family="text">
      <style:text-properties fo:color="#09090b" fo:font-size="10pt" style:font-name-asian="Arial" style:font-size-asian="10pt" style:font-name-complex="Arial" style:font-size-complex="10pt"/>
    </style:style>
    <style:style style:name="P326" style:family="paragraph" style:parent-style-name="Normal">
      <style:paragraph-properties fo:text-align="center" fo:background-color="#ffffff" fo:margin-top="0.212cm" fo:margin-bottom="0.212cm" fo:margin-left="0.9cm"/>
    </style:style>
    <style:style style:name="T326_1" style:family="text">
      <style:text-properties fo:color="#09090b" fo:font-size="10pt" style:font-name-asian="Arial" style:font-size-asian="10pt" style:font-name-complex="Arial" style:font-size-complex="10pt" fo:font-weight="bold" style:font-weight-asian="bold" style:text-underline-style="solid" style:text-underline-color="font-color"/>
    </style:style>
    <style:style style:name="T326_2" style:family="text">
      <style:text-properties fo:color="#09090b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326_3" style:family="text">
      <style:text-properties fo:color="#09090b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326_4" style:family="text">
      <style:text-properties fo:color="#09090b" fo:font-size="10pt" style:font-name-asian="Arial" style:font-size-asian="10pt" style:font-name-complex="Arial" style:font-size-complex="10pt" fo:font-weight="bold" style:font-weight-asian="bold" style:text-underline-style="solid" style:text-underline-color="font-color"/>
    </style:style>
    <style:style style:name="P327" style:family="paragraph" style:parent-style-name="List_20_Paragraph">
      <style:paragraph-properties fo:text-align="justify" fo:background-color="#ffffff" fo:text-indent="-0.63cm" fo:margin-top="0.106cm" fo:margin-left="1.9cm"/>
      <style:text-properties fo:color="#09090b" fo:font-size="10pt" style:font-name-asian="Arial" style:font-size-asian="10pt" style:font-name-complex="Arial"/>
    </style:style>
    <style:style style:name="T327_1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7_2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7_3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7_4" style:family="text">
      <style:text-properties fo:color="#09090b" fo:font-size="10pt" style:font-name-asian="Arial" style:font-size-asian="10pt" style:font-name-complex="Arial" fo:font-weight="bold" style:font-weight-asian="bold" style:font-weight-complex="bold"/>
    </style:style>
    <style:style style:name="T327_5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7_6" style:family="text">
      <style:text-properties fo:color="#09090b" fo:font-size="10pt" style:font-name-asian="Arial" style:font-size-asian="10pt" style:font-name-complex="Arial"/>
    </style:style>
    <style:style style:name="P328" style:family="paragraph" style:parent-style-name="List_20_Paragraph">
      <style:paragraph-properties fo:text-align="justify" fo:background-color="#ffffff" fo:text-indent="-0.63cm" fo:margin-top="0.106cm" fo:margin-left="1.9cm"/>
      <style:text-properties fo:color="#09090b" fo:font-size="10pt" style:font-name-asian="Arial" style:font-size-asian="10pt" style:font-name-complex="Arial"/>
    </style:style>
    <style:style style:name="T328_1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8_2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8_3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8_4" style:family="text">
      <style:text-properties fo:color="#09090b" fo:font-size="10pt" style:font-name-asian="Arial" style:font-size-asian="10pt" style:font-name-complex="Arial" fo:font-weight="bold" style:font-weight-asian="bold" style:font-weight-complex="bold"/>
    </style:style>
    <style:style style:name="T328_5" style:family="text">
      <style:text-properties fo:color="#09090b" fo:font-size="10pt" style:font-name-asian="Arial" style:font-size-asian="10pt" style:font-name-complex="Arial"/>
    </style:style>
    <style:style style:name="T328_6" style:family="text">
      <style:text-properties fo:color="#09090b" fo:font-size="10pt" style:font-name-asian="Arial" style:font-size-asian="10pt" style:font-name-complex="Arial"/>
    </style:style>
    <style:style style:name="T328_7" style:family="text">
      <style:text-properties fo:color="#09090b" fo:font-size="10pt" style:font-name-asian="Arial" style:font-size-asian="10pt" style:font-name-complex="Arial"/>
    </style:style>
    <style:style style:name="T328_8" style:family="text">
      <style:text-properties fo:color="#09090b" fo:font-size="10pt" style:font-name-asian="Arial" style:font-size-asian="10pt" style:font-name-complex="Arial"/>
    </style:style>
    <style:style style:name="T328_9" style:family="text">
      <style:text-properties fo:color="#09090b" fo:font-size="10pt" style:font-name-asian="Arial" style:font-size-asian="10pt" style:font-name-complex="Arial"/>
    </style:style>
    <style:style style:name="T328_10" style:family="text">
      <style:text-properties fo:color="#09090b" fo:font-size="10pt" style:font-name-asian="Arial" style:font-size-asian="10pt" style:font-name-complex="Arial"/>
    </style:style>
    <style:style style:name="T328_11" style:family="text">
      <style:text-properties fo:color="#09090b" fo:font-size="10pt" style:font-name-asian="Arial" style:font-size-asian="10pt" style:font-name-complex="Arial"/>
    </style:style>
    <style:style style:name="T328_12" style:family="text">
      <style:text-properties fo:color="#09090b" fo:font-size="10pt" style:font-name-asian="Arial" style:font-size-asian="10pt" style:font-name-complex="Arial"/>
    </style:style>
    <style:style style:name="P329" style:family="paragraph" style:parent-style-name="List_20_Paragraph">
      <style:paragraph-properties fo:text-align="justify" fo:background-color="#ffffff" fo:text-indent="-0.63cm" fo:margin-top="0.106cm" fo:margin-left="1.9cm"/>
      <style:text-properties fo:color="#09090b" fo:font-size="10pt" style:font-name-asian="Arial" style:font-size-asian="10pt" style:font-name-complex="Arial"/>
    </style:style>
    <style:style style:name="T329_1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9_2" style:family="text">
      <style:text-properties fo:color="#09090b" fo:font-size="10pt" style:font-name-asian="Arial" style:font-size-asian="10pt" style:font-name-complex="Arial" fo:font-weight="bold" style:font-weight-asian="bold" style:font-weight-complex="bold"/>
    </style:style>
    <style:style style:name="T329_3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9_4" style:family="text">
      <style:text-properties fo:color="#09090b" fo:font-size="10pt" style:font-name-asian="Arial" style:font-size-asian="10pt" style:font-name-complex="Arial" fo:font-weight="bold" style:font-weight-asian="bold" style:font-weight-complex="bold"/>
    </style:style>
    <style:style style:name="T329_5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9_6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9_7" style:family="text">
      <style:text-properties fo:color="#09090b" fo:font-size="10pt" style:font-name-asian="Arial" style:font-size-asian="10pt" style:font-name-complex="Arial" fo:font-weight="bold" style:font-weight-asian="bold"/>
    </style:style>
    <style:style style:name="T329_8" style:family="text">
      <style:text-properties fo:color="#09090b" fo:font-size="10pt" style:font-name-asian="Arial" style:font-size-asian="10pt" style:font-name-complex="Arial" fo:font-weight="bold" style:font-weight-asian="bold" style:font-weight-complex="bold"/>
    </style:style>
    <style:style style:name="T329_9" style:family="text">
      <style:text-properties fo:color="#09090b" fo:font-size="10pt" style:font-name-asian="Arial" style:font-size-asian="10pt" style:font-name-complex="Arial" style:font-weight-complex="bold"/>
    </style:style>
    <style:style style:name="T329_10" style:family="text">
      <style:text-properties fo:color="#09090b" fo:font-size="10pt" style:font-name-asian="Arial" style:font-size-asian="10pt" style:font-name-complex="Arial" style:font-weight-complex="bold"/>
    </style:style>
    <style:style style:name="T329_11" style:family="text">
      <style:text-properties fo:color="#09090b" fo:font-size="10pt" style:font-name-asian="Arial" style:font-size-asian="10pt" style:font-name-complex="Arial"/>
    </style:style>
    <style:style style:name="T329_12" style:family="text">
      <style:text-properties fo:color="#09090b" fo:font-size="10pt" style:font-name-asian="Arial" style:font-size-asian="10pt" style:font-name-complex="Arial"/>
    </style:style>
    <style:style style:name="T329_13" style:family="text">
      <style:text-properties fo:color="#09090b" fo:font-size="10pt" style:font-name-asian="Arial" style:font-size-asian="10pt" style:font-name-complex="Arial"/>
    </style:style>
    <style:style style:name="T329_14" style:family="text">
      <style:text-properties fo:color="#09090b" fo:font-size="10pt" style:font-name-asian="Arial" style:font-size-asian="10pt" style:font-name-complex="Arial"/>
    </style:style>
    <style:style style:name="T329_15" style:family="text">
      <style:text-properties fo:color="#09090b" fo:font-size="10pt" style:font-name-asian="Arial" style:font-size-asian="10pt" style:font-name-complex="Arial"/>
    </style:style>
    <style:style style:name="T329_16" style:family="text">
      <style:text-properties fo:color="#09090b" fo:font-size="10pt" style:font-name-asian="Arial" style:font-size-asian="10pt" style:font-name-complex="Arial"/>
    </style:style>
    <style:style style:name="T329_17" style:family="text">
      <style:text-properties fo:color="#09090b" fo:font-size="10pt" style:font-name-asian="Arial" style:font-size-asian="10pt" style:font-name-complex="Arial"/>
    </style:style>
    <style:style style:name="P330" style:family="paragraph" style:parent-style-name="List_20_Paragraph">
      <style:paragraph-properties fo:background-color="#ffffff" fo:text-indent="-0.63cm" fo:margin-bottom="0.212cm" fo:margin-left="0.829cm"/>
      <style:text-properties fo:font-size="10pt" style:font-size-asian="10pt"/>
    </style:style>
    <style:style style:name="T330_1" style:family="text">
      <style:text-properties fo:font-size="10pt" style:font-size-asian="10pt" fo:font-weight="bold" style:font-weight-asian="bold" style:font-weight-complex="bold"/>
    </style:style>
    <style:style style:name="T330_2" style:family="text">
      <style:text-properties fo:font-size="10pt" style:font-size-asian="10pt" fo:font-weight="bold" style:font-weight-asian="bold" style:font-weight-complex="bold"/>
    </style:style>
    <style:style style:name="T330_3" style:family="text">
      <style:text-properties fo:font-size="10pt" style:font-size-asian="10pt" fo:font-weight="bold" style:font-weight-asian="bold" style:font-weight-complex="bold"/>
    </style:style>
    <style:style style:name="T330_4" style:family="text">
      <style:text-properties fo:font-size="10pt" style:font-size-asian="10pt" fo:font-weight="bold" style:font-weight-asian="bold" style:font-weight-complex="bold"/>
    </style:style>
    <style:style style:name="T330_5" style:family="text">
      <style:text-properties fo:font-size="10pt" style:font-size-asian="10pt" fo:font-weight="bold" style:font-weight-asian="bold" style:font-weight-complex="bold"/>
    </style:style>
    <style:style style:name="T330_6" style:family="text">
      <style:text-properties fo:font-size="10pt" style:font-size-asian="10pt"/>
    </style:style>
    <style:style style:name="P331" style:family="paragraph" style:parent-style-name="Normal">
      <style:paragraph-properties fo:background-color="#ffffff"/>
      <style:text-properties fo:font-size="10pt" style:font-size-asian="10pt"/>
    </style:style>
    <style:style style:name="P332" style:family="paragraph" style:parent-style-name="Normal">
      <style:paragraph-properties fo:margin-top="0.212cm"/>
    </style:style>
    <style:style style:name="T332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333" style:family="paragraph" style:parent-style-name="List_20_Paragraph">
      <style:paragraph-properties fo:text-align="justify" fo:margin-top="0.212cm" fo:margin-left="0.635cm"/>
      <style:text-properties fo:color="#000000" fo:font-size="10pt" style:font-size-asian="10pt" style:font-name-complex="Arial"/>
    </style:style>
    <style:style style:name="T333_1" style:family="text">
      <style:text-properties fo:color="#000000" fo:font-size="10pt" style:font-size-asian="10pt" style:font-name-complex="Arial" fo:font-weight="bold" style:font-weight-asian="bold"/>
    </style:style>
    <style:style style:name="T333_2" style:family="text">
      <style:text-properties fo:color="#000000" fo:font-size="10pt" style:font-size-asian="10pt" style:font-name-complex="Arial" fo:font-weight="bold" style:font-weight-asian="bold" style:font-weight-complex="bold"/>
    </style:style>
    <style:style style:name="T333_3" style:family="text">
      <style:text-properties fo:color="#000000" fo:font-size="10pt" style:font-size-asian="10pt" style:font-name-complex="Arial" fo:font-weight="bold" style:font-weight-asian="bold"/>
    </style:style>
    <style:style style:name="T333_4" style:family="text">
      <style:text-properties fo:color="#000000" fo:font-size="10pt" style:font-size-asian="10pt" style:font-name-complex="Arial"/>
    </style:style>
    <style:style style:name="T333_5" style:family="text">
      <style:text-properties fo:color="#000000" fo:font-size="10pt" style:font-size-asian="10pt" style:font-name-complex="Arial"/>
    </style:style>
    <style:style style:name="T333_6" style:family="text">
      <style:text-properties fo:color="#000000" fo:font-size="10pt" style:font-size-asian="10pt" style:font-name-complex="Arial"/>
    </style:style>
    <style:style style:name="T333_7" style:family="text">
      <style:text-properties fo:color="#000000" fo:font-size="10pt" style:font-size-asian="10pt" style:font-name-complex="Arial"/>
    </style:style>
    <style:style style:name="T333_8" style:family="text">
      <style:text-properties fo:color="#000000" fo:font-size="10pt" style:font-size-asian="10pt" style:font-name-complex="Arial"/>
    </style:style>
    <style:style style:name="T333_9" style:family="text">
      <style:text-properties fo:color="#000000" fo:font-size="10pt" style:font-size-asian="10pt" style:font-name-complex="Arial"/>
    </style:style>
    <style:style style:name="T333_10" style:family="text">
      <style:text-properties fo:color="#000000" fo:font-size="10pt" style:font-size-asian="10pt" style:font-name-complex="Arial"/>
    </style:style>
    <style:style style:name="T333_11" style:family="text">
      <style:text-properties fo:color="#000000" fo:font-size="10pt" style:font-size-asian="10pt" style:font-name-complex="Arial"/>
    </style:style>
    <style:style style:name="T333_12" style:family="text">
      <style:text-properties fo:color="#000000" fo:font-size="10pt" style:font-size-asian="10pt" style:font-name-complex="Arial"/>
    </style:style>
    <style:style style:name="T333_13" style:family="text">
      <style:text-properties fo:color="#000000" fo:font-size="10pt" style:font-size-asian="10pt" style:font-name-complex="Arial"/>
    </style:style>
    <style:style style:name="T333_14" style:family="text">
      <style:text-properties fo:color="#000000" fo:font-size="10pt" style:font-size-asian="10pt" style:font-name-complex="Arial"/>
    </style:style>
    <style:style style:name="T333_15" style:family="text">
      <style:text-properties fo:color="#000000" fo:font-size="10pt" style:font-size-asian="10pt" style:font-name-complex="Arial"/>
    </style:style>
    <style:style style:name="T333_16" style:family="text">
      <style:text-properties fo:color="#000000" fo:font-size="10pt" style:font-size-asian="10pt" style:font-name-complex="Arial"/>
    </style:style>
    <style:style style:name="T333_17" style:family="text">
      <style:text-properties fo:color="#000000" fo:font-size="10pt" style:font-size-asian="10pt" style:font-name-complex="Arial"/>
    </style:style>
    <style:style style:name="T333_18" style:family="text">
      <style:text-properties fo:color="#000000" fo:font-size="10pt" style:font-size-asian="10pt" style:font-name-complex="Arial"/>
    </style:style>
    <style:style style:name="T333_19" style:family="text">
      <style:text-properties fo:color="#000000" fo:font-size="10pt" style:font-size-asian="10pt" style:font-name-complex="Arial"/>
    </style:style>
    <style:style style:name="T333_20" style:family="text">
      <style:text-properties fo:color="#000000" fo:font-size="10pt" style:font-size-asian="10pt" style:font-name-complex="Arial"/>
    </style:style>
    <style:style style:name="T333_21" style:family="text">
      <style:text-properties fo:color="#000000" fo:font-size="10pt" style:font-size-asian="10pt" style:font-name-complex="Arial"/>
    </style:style>
    <style:style style:name="T333_22" style:family="text">
      <style:text-properties fo:color="#000000" fo:font-size="10pt" style:font-size-asian="10pt" style:font-name-complex="Arial"/>
    </style:style>
    <style:style style:name="T333_23" style:family="text">
      <style:text-properties fo:color="#000000" fo:font-size="10pt" style:font-size-asian="10pt" style:font-name-complex="Arial"/>
    </style:style>
    <style:style style:name="T333_24" style:family="text">
      <style:text-properties fo:color="#000000" fo:font-size="10pt" style:font-size-asian="10pt" style:font-name-complex="Arial"/>
    </style:style>
    <style:style style:name="T333_25" style:family="text">
      <style:text-properties fo:color="#000000" fo:font-size="10pt" style:font-size-asian="10pt" style:font-name-complex="Arial"/>
    </style:style>
    <style:style style:name="T333_26" style:family="text">
      <style:text-properties fo:color="#000000" fo:font-size="10pt" style:font-size-asian="10pt" style:font-name-complex="Arial"/>
    </style:style>
    <style:style style:name="T333_27" style:family="text">
      <style:text-properties fo:color="#000000" fo:font-size="10pt" style:font-size-asian="10pt" style:font-name-complex="Arial"/>
    </style:style>
    <style:style style:name="T333_28" style:family="text">
      <style:text-properties fo:color="#000000" fo:font-size="10pt" style:font-size-asian="10pt" style:font-name-complex="Arial"/>
    </style:style>
    <style:style style:name="T333_29" style:family="text">
      <style:text-properties fo:color="#000000" fo:font-size="10pt" style:font-size-asian="10pt" style:font-name-complex="Arial"/>
    </style:style>
    <style:style style:name="T333_30" style:family="text">
      <style:text-properties fo:color="#000000" fo:font-size="10pt" style:font-size-asian="10pt" style:font-name-complex="Arial"/>
    </style:style>
    <style:style style:name="T333_31" style:family="text">
      <style:text-properties fo:color="#000000" fo:font-size="10pt" style:font-size-asian="10pt" style:font-name-complex="Arial"/>
    </style:style>
    <style:style style:name="T333_32" style:family="text">
      <style:text-properties fo:color="#000000" fo:font-size="10pt" style:font-size-asian="10pt" style:font-name-complex="Arial"/>
    </style:style>
    <style:style style:name="T333_33" style:family="text">
      <style:text-properties fo:color="#000000" fo:font-size="10pt" style:font-size-asian="10pt" style:font-name-complex="Arial"/>
    </style:style>
    <style:style style:name="T333_34" style:family="text">
      <style:text-properties fo:color="#000000" fo:font-size="10pt" style:font-size-asian="10pt" style:font-name-complex="Arial"/>
    </style:style>
    <style:style style:name="T333_35" style:family="text">
      <style:text-properties fo:color="#000000" fo:font-size="10pt" style:font-size-asian="10pt" style:font-name-complex="Arial"/>
    </style:style>
    <style:style style:name="T333_36" style:family="text">
      <style:text-properties fo:color="#000000" fo:font-size="10pt" style:font-size-asian="10pt" style:font-name-complex="Arial"/>
    </style:style>
    <style:style style:name="T333_37" style:family="text">
      <style:text-properties fo:color="#000000" fo:font-size="10pt" style:font-size-asian="10pt" style:font-name-complex="Arial"/>
    </style:style>
    <style:style style:name="T333_38" style:family="text">
      <style:text-properties fo:color="#000000" fo:font-size="10pt" style:font-size-asian="10pt" style:font-name-complex="Arial"/>
    </style:style>
    <style:style style:name="T333_39" style:family="text">
      <style:text-properties fo:color="#000000" fo:font-size="10pt" style:font-size-asian="10pt" style:font-name-complex="Arial"/>
    </style:style>
    <style:style style:name="T333_40" style:family="text">
      <style:text-properties fo:color="#000000" fo:font-size="10pt" style:font-size-asian="10pt" style:font-name-complex="Arial"/>
    </style:style>
    <style:style style:name="T333_41" style:family="text">
      <style:text-properties fo:color="#000000" fo:font-size="10pt" style:font-size-asian="10pt" style:font-name-complex="Arial"/>
    </style:style>
    <style:style style:name="T333_42" style:family="text">
      <style:text-properties fo:color="#000000" fo:font-size="10pt" style:font-size-asian="10pt" style:font-name-complex="Arial"/>
    </style:style>
    <style:style style:name="T333_43" style:family="text">
      <style:text-properties fo:color="#000000" fo:font-size="10pt" style:font-size-asian="10pt" style:font-name-complex="Arial"/>
    </style:style>
    <style:style style:name="T333_44" style:family="text">
      <style:text-properties fo:color="#000000" fo:font-size="10pt" style:font-size-asian="10pt" style:font-name-complex="Arial"/>
    </style:style>
    <style:style style:name="P334" style:family="paragraph" style:parent-style-name="List_20_Paragraph">
      <style:paragraph-properties fo:text-align="justify" fo:margin-top="0.212cm" fo:margin-left="0.635cm"/>
      <style:text-properties fo:font-size="10pt" style:font-size-asian="10pt" style:font-name-complex="Arial"/>
    </style:style>
    <style:style style:name="T334_1" style:family="text">
      <style:text-properties fo:font-size="10pt" style:font-size-asian="10pt" style:font-name-complex="Arial" fo:font-weight="bold" style:font-weight-asian="bold"/>
    </style:style>
    <style:style style:name="T334_2" style:family="text">
      <style:text-properties fo:font-size="10pt" style:font-size-asian="10pt" style:font-name-complex="Arial" fo:font-weight="bold" style:font-weight-asian="bold"/>
    </style:style>
    <style:style style:name="T334_3" style:family="text">
      <style:text-properties fo:font-size="10pt" style:font-size-asian="10pt" style:font-name-complex="Arial" fo:font-weight="bold" style:font-weight-asian="bold"/>
    </style:style>
    <style:style style:name="T334_4" style:family="text">
      <style:text-properties fo:font-size="10pt" style:font-name-asian="Arial" style:font-size-asian="10pt" style:font-name-complex="Arial"/>
    </style:style>
    <style:style style:name="P335" style:family="paragraph" style:parent-style-name="List_20_Paragraph">
      <style:paragraph-properties fo:text-align="justify" fo:margin-top="0.212cm" fo:margin-left="0.635cm"/>
      <style:text-properties fo:font-size="10pt" style:font-size-asian="10pt" style:font-name-complex="Arial"/>
    </style:style>
    <style:style style:name="T335_1" style:family="text">
      <style:text-properties fo:font-size="10pt" style:font-size-asian="10pt" style:font-name-complex="Arial" fo:font-weight="bold" style:font-weight-asian="bold"/>
    </style:style>
    <style:style style:name="T335_2" style:family="text">
      <style:text-properties fo:font-size="10pt" style:font-size-asian="10pt" style:font-name-complex="Arial" fo:font-weight="bold" style:font-weight-asian="bold"/>
    </style:style>
    <style:style style:name="T335_3" style:family="text">
      <style:text-properties fo:font-size="10pt" style:font-size-asian="10pt" style:font-name-complex="Arial" fo:font-weight="bold" style:font-weight-asian="bold"/>
    </style:style>
    <style:style style:name="T335_4" style:family="text">
      <style:text-properties fo:font-size="10pt" style:font-name-asian="Arial" style:font-size-asian="10pt" style:font-name-complex="Arial"/>
    </style:style>
    <style:style style:name="T335_5" style:family="text">
      <style:text-properties fo:font-size="10pt" style:font-name-asian="Arial" style:font-size-asian="10pt" style:font-name-complex="Arial"/>
    </style:style>
    <style:style style:name="T335_6" style:family="text">
      <style:text-properties fo:font-size="10pt" style:font-name-asian="Arial" style:font-size-asian="10pt" style:font-name-complex="Arial"/>
    </style:style>
    <style:style style:name="T335_7" style:family="text">
      <style:text-properties fo:font-size="10pt" style:font-name-asian="Arial" style:font-size-asian="10pt" style:font-name-complex="Arial"/>
    </style:style>
    <style:style style:name="T335_8" style:family="text">
      <style:text-properties fo:font-size="10pt" style:font-name-asian="Arial" style:font-size-asian="10pt" style:font-name-complex="Arial"/>
    </style:style>
    <style:style style:name="P336" style:family="paragraph" style:parent-style-name="Normal">
      <style:paragraph-properties fo:text-align="justify" fo:margin-top="0.212cm" fo:margin-left="0.635cm"/>
    </style:style>
    <style:style style:name="T336_1" style:family="text">
      <style:text-properties fo:font-size="10pt" style:font-size-asian="10pt" style:font-name-complex="Arial"/>
    </style:style>
    <style:style style:name="P337" style:family="paragraph" style:parent-style-name="List_20_Paragraph">
      <style:paragraph-properties fo:text-align="justify" fo:margin-top="0.212cm" fo:margin-left="0.635cm"/>
      <style:text-properties fo:font-size="10pt" style:font-size-asian="10pt" style:font-name-complex="Arial"/>
    </style:style>
    <style:style style:name="T337_1" style:family="text">
      <style:text-properties fo:font-size="10pt" style:font-size-asian="10pt" style:font-name-complex="Arial"/>
    </style:style>
    <style:style style:name="T337_2" style:family="text">
      <style:text-properties fo:font-size="10pt" style:font-size-asian="10pt" style:font-name-complex="Arial"/>
    </style:style>
    <style:style style:name="T337_3" style:family="text">
      <style:text-properties fo:font-size="10pt" style:font-size-asian="10pt" style:font-name-complex="Arial"/>
    </style:style>
    <style:style style:name="T337_4" style:family="text">
      <style:text-properties fo:font-size="10pt" style:font-size-asian="10pt" style:font-name-complex="Arial"/>
    </style:style>
    <style:style style:name="T337_5" style:family="text">
      <style:text-properties fo:font-size="10pt" style:font-size-asian="10pt" style:font-name-complex="Arial"/>
    </style:style>
    <style:style style:name="T337_6" style:family="text">
      <style:text-properties fo:font-size="10pt" style:font-size-asian="10pt" style:font-name-complex="Arial"/>
    </style:style>
    <style:style style:name="T337_7" style:family="text">
      <style:text-properties fo:font-size="10pt" style:font-size-asian="10pt" style:font-name-complex="Arial"/>
    </style:style>
    <style:style style:name="T337_8" style:family="text">
      <style:text-properties fo:font-size="10pt" style:font-size-asian="10pt" style:font-name-complex="Arial"/>
    </style:style>
    <style:style style:name="P338" style:family="paragraph" style:parent-style-name="Normal">
      <style:paragraph-properties fo:text-align="justify" fo:margin-top="0.212cm"/>
      <style:text-properties fo:font-size="10pt" style:font-size-asian="10pt" style:font-name-complex="Arial"/>
    </style:style>
    <style:style style:name="P339" style:family="paragraph" style:parent-style-name="Normal">
      <style:paragraph-properties fo:margin-top="0.212cm" fo:margin-bottom="0.212cm"/>
    </style:style>
    <style:style style:name="T339_1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340" style:family="paragraph" style:parent-style-name="List_20_Paragraph">
      <style:paragraph-properties fo:text-align="justify" fo:text-indent="-0.63cm" fo:margin-bottom="0.141cm" fo:margin-left="0.63cm"/>
      <style:text-properties fo:font-size="10pt" style:font-size-asian="10pt" style:font-name-complex="Arial"/>
    </style:style>
    <style:style style:name="T340_1" style:family="text">
      <style:text-properties fo:font-size="10pt" style:font-size-asian="10pt" style:font-name-complex="Arial" fo:font-weight="bold" style:font-weight-asian="bold"/>
    </style:style>
    <style:style style:name="T340_2" style:family="text">
      <style:text-properties fo:font-size="10pt" style:font-size-asian="10pt" style:font-name-complex="Arial"/>
    </style:style>
    <style:style style:name="T340_3" style:family="text">
      <style:text-properties fo:font-size="10pt" style:font-size-asian="10pt" style:font-name-complex="Arial"/>
    </style:style>
    <style:style style:name="T340_4" style:family="text">
      <style:text-properties fo:font-size="10pt" style:font-size-asian="10pt" style:font-name-complex="Arial"/>
    </style:style>
    <style:style style:name="T340_5" style:family="text">
      <style:text-properties fo:font-size="10pt" style:font-size-asian="10pt" style:font-name-complex="Arial"/>
    </style:style>
    <style:style style:name="T340_6" style:family="text">
      <style:text-properties fo:font-size="10pt" style:font-size-asian="10pt" style:font-name-complex="Arial"/>
    </style:style>
    <style:style style:name="T340_7" style:family="text">
      <style:text-properties fo:font-size="10pt" style:font-size-asian="10pt" style:font-name-complex="Arial"/>
    </style:style>
    <style:style style:name="T340_8" style:family="text">
      <style:text-properties fo:font-size="10pt" style:font-size-asian="10pt" style:font-name-complex="Arial"/>
    </style:style>
    <style:style style:name="T340_9" style:family="text">
      <style:text-properties fo:font-size="10pt" style:font-size-asian="10pt" style:font-name-complex="Arial"/>
    </style:style>
    <style:style style:name="T340_10" style:family="text">
      <style:text-properties fo:font-size="10pt" style:font-size-asian="10pt" style:font-name-complex="Arial"/>
    </style:style>
    <style:style style:name="T340_11" style:family="text">
      <style:text-properties fo:font-size="10pt" style:font-size-asian="10pt" style:font-name-complex="Arial"/>
    </style:style>
    <style:style style:name="T340_12" style:family="text">
      <style:text-properties fo:font-size="10pt" style:font-size-asian="10pt" style:font-name-complex="Arial"/>
    </style:style>
    <style:style style:name="T340_13" style:family="text">
      <style:text-properties fo:font-size="10pt" style:font-size-asian="10pt" style:font-name-complex="Arial"/>
    </style:style>
    <style:style style:name="T340_14" style:family="text">
      <style:text-properties fo:font-size="10pt" style:font-size-asian="10pt" style:font-name-complex="Arial"/>
    </style:style>
    <style:style style:name="T340_15" style:family="text">
      <style:text-properties fo:font-size="10pt" style:font-size-asian="10pt" style:font-name-complex="Arial"/>
    </style:style>
    <style:style style:name="T340_16" style:family="text">
      <style:text-properties fo:font-size="10pt" style:font-size-asian="10pt" style:font-name-complex="Arial"/>
    </style:style>
    <style:style style:name="T340_17" style:family="text">
      <style:text-properties fo:font-size="10pt" style:font-size-asian="10pt" style:font-name-complex="Arial"/>
    </style:style>
    <style:style style:name="T340_18" style:family="text">
      <style:text-properties fo:font-size="10pt" style:font-size-asian="10pt" style:font-name-complex="Arial"/>
    </style:style>
    <style:style style:name="T340_19" style:family="text">
      <style:text-properties fo:font-size="10pt" style:font-size-asian="10pt" style:font-name-complex="Arial"/>
    </style:style>
    <style:style style:name="T340_20" style:family="text">
      <style:text-properties fo:font-size="10pt" style:font-size-asian="10pt" style:font-name-complex="Arial"/>
    </style:style>
    <style:style style:name="T340_21" style:family="text">
      <style:text-properties fo:font-size="10pt" style:font-size-asian="10pt" style:font-name-complex="Arial"/>
    </style:style>
    <style:style style:name="T340_22" style:family="text">
      <style:text-properties fo:font-size="10pt" style:font-size-asian="10pt" style:font-name-complex="Arial"/>
    </style:style>
    <style:style style:name="T340_23" style:family="text">
      <style:text-properties fo:font-size="10pt" style:font-size-asian="10pt" style:font-name-complex="Arial"/>
    </style:style>
    <style:style style:name="T340_24" style:family="text">
      <style:text-properties fo:font-size="10pt" style:font-size-asian="10pt" style:font-name-complex="Arial"/>
    </style:style>
    <style:style style:name="T340_25" style:family="text">
      <style:text-properties fo:font-size="10pt" style:font-size-asian="10pt" style:font-name-complex="Arial"/>
    </style:style>
    <style:style style:name="T340_26" style:family="text">
      <style:text-properties fo:font-size="10pt" style:font-size-asian="10pt" style:font-name-complex="Arial"/>
    </style:style>
    <style:style style:name="T340_27" style:family="text">
      <style:text-properties fo:font-size="10pt" style:font-size-asian="10pt" style:font-name-complex="Arial"/>
    </style:style>
    <style:style style:name="T340_28" style:family="text">
      <style:text-properties fo:font-size="10pt" style:font-size-asian="10pt" style:font-name-complex="Arial"/>
    </style:style>
    <style:style style:name="T340_29" style:family="text">
      <style:text-properties fo:font-size="10pt" style:font-size-asian="10pt" style:font-name-complex="Arial"/>
    </style:style>
    <style:style style:name="T340_30" style:family="text">
      <style:text-properties fo:font-size="10pt" style:font-size-asian="10pt" style:font-name-complex="Arial"/>
    </style:style>
    <style:style style:name="T340_31" style:family="text">
      <style:text-properties fo:font-size="10pt" style:font-size-asian="10pt" style:font-name-complex="Arial"/>
    </style:style>
    <style:style style:name="T340_32" style:family="text">
      <style:text-properties fo:font-size="10pt" style:font-size-asian="10pt" style:font-name-complex="Arial"/>
    </style:style>
    <style:style style:name="T340_33" style:family="text">
      <style:text-properties fo:font-size="10pt" style:font-size-asian="10pt" style:font-name-complex="Arial"/>
    </style:style>
    <style:style style:name="T340_34" style:family="text">
      <style:text-properties fo:font-size="10pt" style:font-size-asian="10pt" style:font-name-complex="Arial"/>
    </style:style>
    <style:style style:name="T340_35" style:family="text">
      <style:text-properties fo:font-size="10pt" style:font-size-asian="10pt" style:font-name-complex="Arial"/>
    </style:style>
    <style:style style:name="T340_36" style:family="text">
      <style:text-properties fo:font-size="10pt" style:font-size-asian="10pt" style:font-name-complex="Arial"/>
    </style:style>
    <style:style style:name="T340_37" style:family="text">
      <style:text-properties fo:font-size="10pt" style:font-size-asian="10pt" style:font-name-complex="Arial"/>
    </style:style>
    <style:style style:name="T340_38" style:family="text">
      <style:text-properties fo:font-size="10pt" style:font-size-asian="10pt" style:font-name-complex="Arial"/>
    </style:style>
    <style:style style:name="T340_39" style:family="text">
      <style:text-properties fo:font-size="10pt" style:font-size-asian="10pt" style:font-name-complex="Arial"/>
    </style:style>
    <style:style style:name="P341" style:family="paragraph" style:parent-style-name="List_20_Paragraph">
      <style:paragraph-properties fo:text-align="justify" fo:text-indent="-0.63cm" fo:margin-bottom="0.141cm" fo:margin-left="0.63cm"/>
    </style:style>
    <style:style style:name="T341_1" style:family="text">
      <style:text-properties fo:font-size="10pt" style:font-size-asian="10pt" style:font-name-complex="Arial" fo:font-weight="bold" style:font-weight-asian="bold" style:font-weight-complex="bold"/>
    </style:style>
    <style:style style:name="T341_2" style:family="text">
      <style:text-properties fo:font-size="10pt" style:font-size-asian="10pt" style:font-name-complex="Arial" fo:font-weight="bold" style:font-weight-asian="bold" style:font-weight-complex="bold"/>
    </style:style>
    <style:style style:name="T341_3" style:family="text">
      <style:text-properties fo:font-size="10pt" style:font-name-asian="Arial" style:font-size-asian="10pt" style:font-name-complex="Arial"/>
    </style:style>
    <style:style style:name="T341_4" style:family="text">
      <style:text-properties fo:font-size="10pt" style:font-name-asian="Arial" style:font-size-asian="10pt" style:font-name-complex="Arial"/>
    </style:style>
    <style:style style:name="T341_5" style:family="text">
      <style:text-properties fo:font-size="10pt" style:font-name-asian="Arial" style:font-size-asian="10pt" style:font-name-complex="Arial"/>
    </style:style>
    <style:style style:name="T341_6" style:family="text">
      <style:text-properties fo:font-size="10pt" style:font-name-asian="Arial" style:font-size-asian="10pt" style:font-name-complex="Arial"/>
    </style:style>
    <style:style style:name="T341_7" style:family="text">
      <style:text-properties fo:font-size="10pt" style:font-name-asian="Arial" style:font-size-asian="10pt" style:font-name-complex="Arial"/>
    </style:style>
    <style:style style:name="T341_8" style:family="text">
      <style:text-properties fo:font-size="10pt" style:font-name-asian="Arial" style:font-size-asian="10pt" style:font-name-complex="Arial"/>
    </style:style>
    <style:style style:name="T341_9" style:family="text">
      <style:text-properties fo:font-size="10pt" style:font-name-asian="Arial" style:font-size-asian="10pt" style:font-name-complex="Arial"/>
    </style:style>
    <style:style style:name="T341_10" style:family="text">
      <style:text-properties fo:font-size="10pt" style:font-name-asian="Arial" style:font-size-asian="10pt" style:font-name-complex="Arial"/>
    </style:style>
    <style:style style:name="T341_11" style:family="text">
      <style:text-properties fo:font-size="10pt" style:font-name-asian="Arial" style:font-size-asian="10pt" style:font-name-complex="Arial"/>
    </style:style>
    <style:style style:name="T341_12" style:family="text">
      <style:text-properties fo:font-size="10pt" style:font-name-asian="Arial" style:font-size-asian="10pt" style:font-name-complex="Arial"/>
    </style:style>
    <style:style style:name="T341_13" style:family="text">
      <style:text-properties fo:font-size="10pt" style:font-name-asian="Arial" style:font-size-asian="10pt" style:font-name-complex="Arial"/>
    </style:style>
    <style:style style:name="T341_14" style:family="text">
      <style:text-properties fo:font-size="10pt" style:font-name-asian="Arial" style:font-size-asian="10pt" style:font-name-complex="Arial"/>
    </style:style>
    <style:style style:name="T341_15" style:family="text">
      <style:text-properties fo:font-size="10pt" style:font-name-asian="Arial" style:font-size-asian="10pt" style:font-name-complex="Arial"/>
    </style:style>
    <style:style style:name="T341_16" style:family="text">
      <style:text-properties fo:font-size="10pt" style:font-name-asian="Arial" style:font-size-asian="10pt" style:font-name-complex="Arial"/>
    </style:style>
    <style:style style:name="T341_17" style:family="text">
      <style:text-properties fo:font-size="10pt" style:font-name-asian="Arial" style:font-size-asian="10pt" style:font-name-complex="Arial"/>
    </style:style>
    <style:style style:name="T341_18" style:family="text">
      <style:text-properties fo:font-size="10pt" style:font-name-asian="Arial" style:font-size-asian="10pt" style:font-name-complex="Arial"/>
    </style:style>
    <style:style style:name="T341_19" style:family="text">
      <style:text-properties fo:font-size="10pt" style:font-name-asian="Arial" style:font-size-asian="10pt" style:font-name-complex="Arial"/>
    </style:style>
    <style:style style:name="T341_20" style:family="text">
      <style:text-properties fo:font-size="10pt" style:font-name-asian="Arial" style:font-size-asian="10pt" style:font-name-complex="Arial"/>
    </style:style>
    <style:style style:name="T341_21" style:family="text">
      <style:text-properties fo:font-size="10pt" style:font-name-asian="Arial" style:font-size-asian="10pt" style:font-name-complex="Arial"/>
    </style:style>
    <style:style style:name="T341_22" style:family="text">
      <style:text-properties fo:font-size="10pt" style:font-name-asian="Arial" style:font-size-asian="10pt" style:font-name-complex="Arial"/>
    </style:style>
    <style:style style:name="T341_23" style:family="text">
      <style:text-properties fo:font-size="10pt" style:font-name-asian="Arial" style:font-size-asian="10pt" style:font-name-complex="Arial"/>
    </style:style>
    <style:style style:name="T341_24" style:family="text">
      <style:text-properties fo:font-size="10pt" style:font-name-asian="Arial" style:font-size-asian="10pt" style:font-name-complex="Arial"/>
    </style:style>
    <style:style style:name="T341_25" style:family="text">
      <style:text-properties fo:font-size="10pt" style:font-name-asian="Arial" style:font-size-asian="10pt" style:font-name-complex="Arial"/>
    </style:style>
    <style:style style:name="T341_26" style:family="text">
      <style:text-properties fo:font-size="10pt" style:font-name-asian="Arial" style:font-size-asian="10pt" style:font-name-complex="Arial"/>
    </style:style>
    <style:style style:name="T341_27" style:family="text">
      <style:text-properties fo:font-size="10pt" style:font-name-asian="Arial" style:font-size-asian="10pt" style:font-name-complex="Arial"/>
    </style:style>
    <style:style style:name="T341_28" style:family="text">
      <style:text-properties fo:font-size="10pt" style:font-name-asian="Arial" style:font-size-asian="10pt" style:font-name-complex="Arial"/>
    </style:style>
    <style:style style:name="T341_29" style:family="text">
      <style:text-properties fo:font-size="10pt" style:font-name-asian="Arial" style:font-size-asian="10pt" style:font-name-complex="Arial"/>
    </style:style>
    <style:style style:name="T341_30" style:family="text">
      <style:text-properties fo:font-size="10pt" style:font-name-asian="Arial" style:font-size-asian="10pt" style:font-name-complex="Arial"/>
    </style:style>
    <style:style style:name="T341_31" style:family="text">
      <style:text-properties fo:font-size="10pt" style:font-name-asian="Arial" style:font-size-asian="10pt" style:font-name-complex="Arial"/>
    </style:style>
    <style:style style:name="P342" style:family="paragraph" style:parent-style-name="Normal">
      <style:paragraph-properties fo:text-align="justify" fo:margin-bottom="0.141cm" fo:margin-left="0.63cm"/>
    </style:style>
    <style:style style:name="T342_1" style:family="text">
      <style:text-properties fo:font-size="10pt" style:font-name-asian="Arial" style:font-size-asian="10pt" style:font-name-complex="Arial" style:font-size-complex="10pt"/>
    </style:style>
    <style:style style:name="P343" style:family="paragraph" style:parent-style-name="Normal">
      <style:paragraph-properties fo:text-align="justify" fo:margin-bottom="0.141cm" fo:margin-left="0.63cm"/>
    </style:style>
    <style:style style:name="T343_1" style:family="text">
      <style:text-properties fo:font-size="10pt" style:font-name-asian="Arial" style:font-size-asian="10pt" style:font-name-complex="Arial" style:font-size-complex="10pt"/>
    </style:style>
    <style:style style:name="P344" style:family="paragraph" style:parent-style-name="Normal">
      <style:paragraph-properties fo:text-align="justify" fo:margin-bottom="0.141cm" fo:margin-left="0.63cm"/>
    </style:style>
    <style:style style:name="T344_1" style:family="text">
      <style:text-properties fo:font-size="10pt" style:font-name-asian="Arial" style:font-size-asian="10pt" style:font-name-complex="Arial" style:font-size-complex="10pt"/>
    </style:style>
    <style:style style:name="T344_2" style:family="text">
      <style:text-properties fo:font-size="10pt" style:font-name-asian="Arial" style:font-size-asian="10pt" style:font-name-complex="Arial" style:font-size-complex="10pt"/>
    </style:style>
    <style:style style:name="T344_3" style:family="text">
      <style:text-properties fo:font-size="10pt" style:font-name-asian="Arial" style:font-size-asian="10pt" style:font-name-complex="Arial" style:font-size-complex="10pt"/>
    </style:style>
    <style:style style:name="T344_4" style:family="text">
      <style:text-properties fo:font-size="10pt" style:font-name-asian="Arial" style:font-size-asian="10pt" style:font-name-complex="Arial" style:font-size-complex="10pt"/>
    </style:style>
    <style:style style:name="T344_5" style:family="text">
      <style:text-properties fo:font-size="10pt" style:font-name-asian="Arial" style:font-size-asian="10pt" style:font-name-complex="Arial" style:font-size-complex="10pt"/>
    </style:style>
    <style:style style:name="T344_6" style:family="text">
      <style:text-properties fo:font-size="10pt" style:font-name-asian="Arial" style:font-size-asian="10pt" style:font-name-complex="Arial" style:font-size-complex="10pt"/>
    </style:style>
    <style:style style:name="T344_7" style:family="text">
      <style:text-properties fo:font-size="10pt" style:font-name-asian="Arial" style:font-size-asian="10pt" style:font-name-complex="Arial" style:font-size-complex="10pt"/>
    </style:style>
    <style:style style:name="T344_8" style:family="text">
      <style:text-properties fo:font-size="10pt" style:font-name-asian="Arial" style:font-size-asian="10pt" style:font-name-complex="Arial" style:font-size-complex="10pt"/>
    </style:style>
    <style:style style:name="P345" style:family="paragraph" style:parent-style-name="List_20_Paragraph">
      <style:paragraph-properties fo:text-align="justify" fo:margin-bottom="0.141cm" fo:margin-left="0.63cm"/>
    </style:style>
    <style:style style:name="T345_1" style:family="text">
      <style:text-properties fo:font-size="10pt" style:font-size-asian="10pt" style:font-name-complex="Arial" fo:font-weight="bold" style:font-weight-asian="bold" style:font-weight-complex="bold"/>
    </style:style>
    <style:style style:name="T345_2" style:family="text">
      <style:text-properties fo:font-size="10pt" style:font-size-asian="10pt" style:font-name-complex="Arial" fo:font-weight="bold" style:font-weight-asian="bold" style:font-weight-complex="bold"/>
    </style:style>
    <style:style style:name="T345_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45_4" style:family="text">
      <style:text-properties fo:font-size="10pt" style:font-name-asian="Arial" style:font-size-asian="10pt" style:font-name-complex="Arial"/>
    </style:style>
    <style:style style:name="T345_5" style:family="text">
      <style:text-properties fo:font-size="10pt" style:font-name-asian="Arial" style:font-size-asian="10pt" style:font-name-complex="Arial"/>
    </style:style>
    <style:style style:name="T345_6" style:family="text">
      <style:text-properties fo:font-size="10pt" style:font-name-asian="Arial" style:font-size-asian="10pt" style:font-name-complex="Arial"/>
    </style:style>
    <style:style style:name="T345_7" style:family="text">
      <style:text-properties fo:font-size="10pt" style:font-name-asian="Arial" style:font-size-asian="10pt" style:font-name-complex="Arial"/>
    </style:style>
    <style:style style:name="T345_8" style:family="text">
      <style:text-properties fo:font-size="10pt" style:font-name-asian="Arial" style:font-size-asian="10pt" style:font-name-complex="Arial"/>
    </style:style>
    <style:style style:name="T345_9" style:family="text">
      <style:text-properties fo:font-size="10pt" style:font-name-asian="Arial" style:font-size-asian="10pt" style:font-name-complex="Arial"/>
    </style:style>
    <style:style style:name="T345_10" style:family="text">
      <style:text-properties fo:font-size="10pt" style:font-name-asian="Arial" style:font-size-asian="10pt" style:font-name-complex="Arial"/>
    </style:style>
    <style:style style:name="T345_11" style:family="text">
      <style:text-properties fo:font-size="10pt" style:font-name-asian="Arial" style:font-size-asian="10pt" style:font-name-complex="Arial"/>
    </style:style>
    <style:style style:name="T345_12" style:family="text">
      <style:text-properties fo:font-size="10pt" style:font-name-asian="Arial" style:font-size-asian="10pt" style:font-name-complex="Arial"/>
    </style:style>
    <style:style style:name="T345_13" style:family="text">
      <style:text-properties fo:font-size="10pt" style:font-name-asian="Arial" style:font-size-asian="10pt" style:font-name-complex="Arial"/>
    </style:style>
    <style:style style:name="T345_14" style:family="text">
      <style:text-properties fo:font-size="10pt" style:font-name-asian="Arial" style:font-size-asian="10pt" style:font-name-complex="Arial"/>
    </style:style>
    <style:style style:name="T345_15" style:family="text">
      <style:text-properties fo:font-size="10pt" style:font-name-asian="Arial" style:font-size-asian="10pt" style:font-name-complex="Arial"/>
    </style:style>
    <style:style style:name="T345_16" style:family="text">
      <style:text-properties fo:font-size="10pt" style:font-name-asian="Arial" style:font-size-asian="10pt" style:font-name-complex="Arial"/>
    </style:style>
    <style:style style:name="T345_17" style:family="text">
      <style:text-properties fo:font-size="10pt" style:font-name-asian="Arial" style:font-size-asian="10pt" style:font-name-complex="Arial"/>
    </style:style>
    <style:style style:name="T345_18" style:family="text">
      <style:text-properties fo:font-size="10pt" style:font-name-asian="Arial" style:font-size-asian="10pt" style:font-name-complex="Arial"/>
    </style:style>
    <style:style style:name="T345_19" style:family="text">
      <style:text-properties fo:font-size="10pt" style:font-name-asian="Arial" style:font-size-asian="10pt" style:font-name-complex="Arial"/>
    </style:style>
    <style:style style:name="T345_20" style:family="text">
      <style:text-properties fo:font-size="10pt" style:font-name-asian="Arial" style:font-size-asian="10pt" style:font-name-complex="Arial"/>
    </style:style>
    <style:style style:name="T345_21" style:family="text">
      <style:text-properties fo:font-size="10pt" style:font-name-asian="Arial" style:font-size-asian="10pt" style:font-name-complex="Arial"/>
    </style:style>
    <style:style style:name="T345_22" style:family="text">
      <style:text-properties fo:font-size="10pt" style:font-name-asian="Arial" style:font-size-asian="10pt" style:font-name-complex="Arial"/>
    </style:style>
    <style:style style:name="T345_23" style:family="text">
      <style:text-properties fo:font-size="10pt" style:font-name-asian="Arial" style:font-size-asian="10pt" style:font-name-complex="Arial"/>
    </style:style>
    <style:style style:name="T345_24" style:family="text">
      <style:text-properties fo:font-size="10pt" style:font-name-asian="Arial" style:font-size-asian="10pt" style:font-name-complex="Arial"/>
    </style:style>
    <style:style style:name="T345_25" style:family="text">
      <style:text-properties fo:font-size="10pt" style:font-name-asian="Arial" style:font-size-asian="10pt" style:font-name-complex="Arial"/>
    </style:style>
    <style:style style:name="T345_26" style:family="text">
      <style:text-properties fo:font-size="10pt" style:font-name-asian="Arial" style:font-size-asian="10pt" style:font-name-complex="Arial"/>
    </style:style>
    <style:style style:name="T345_27" style:family="text">
      <style:text-properties fo:font-size="10pt" style:font-name-asian="Arial" style:font-size-asian="10pt" style:font-name-complex="Arial"/>
    </style:style>
    <style:style style:name="T345_28" style:family="text">
      <style:text-properties fo:font-size="10pt" style:font-name-asian="Arial" style:font-size-asian="10pt" style:font-name-complex="Arial"/>
    </style:style>
    <style:style style:name="P346" style:family="paragraph" style:parent-style-name="Normal">
      <style:paragraph-properties fo:text-align="justify" fo:margin-bottom="0.141cm" fo:margin-left="0.63cm"/>
    </style:style>
    <style:style style:name="T346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6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P347" style:family="paragraph" style:parent-style-name="Normal">
      <style:paragraph-properties fo:text-align="justify" fo:margin-bottom="0.141cm" fo:margin-left="0.63cm"/>
    </style:style>
    <style:style style:name="T347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347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P348" style:family="paragraph" style:parent-style-name="List_20_Paragraph">
      <style:paragraph-properties fo:text-align="justify" fo:margin-bottom="0.141cm" fo:margin-left="0.63cm"/>
    </style:style>
    <style:style style:name="T348_1" style:family="text">
      <style:text-properties fo:font-size="10pt" style:font-name-asian="Arial" style:font-size-asian="10pt" style:font-name-complex="Arial" fo:language="en" fo:country="US" fo:font-weight="bold" style:font-weight-asian="bold" style:font-weight-complex="bold"/>
    </style:style>
    <style:style style:name="T348_2" style:family="text">
      <style:text-properties fo:font-size="10pt" style:font-name-asian="Arial" style:font-size-asian="10pt" style:font-name-complex="Arial" fo:language="en" fo:country="US" fo:font-weight="bold" style:font-weight-asian="bold"/>
    </style:style>
    <style:style style:name="T348_3" style:family="text">
      <style:text-properties fo:font-size="10pt" style:font-name-asian="Arial" style:font-size-asian="10pt" style:font-name-complex="Arial" fo:language="en" fo:country="US"/>
    </style:style>
    <style:style style:name="T348_4" style:family="text">
      <style:text-properties fo:font-size="10pt" style:font-size-asian="10pt" style:font-name-complex="Arial"/>
    </style:style>
    <style:style style:name="T348_5" style:family="text">
      <style:text-properties fo:font-size="10pt" style:font-size-asian="10pt" style:font-name-complex="Arial"/>
    </style:style>
    <style:style style:name="T348_6" style:family="text">
      <style:text-properties fo:font-size="10pt" style:font-size-asian="10pt" style:font-name-complex="Arial"/>
    </style:style>
    <style:style style:name="T348_7" style:family="text">
      <style:text-properties fo:font-size="10pt" style:font-size-asian="10pt" style:font-name-complex="Arial"/>
    </style:style>
    <style:style style:name="T348_8" style:family="text">
      <style:text-properties fo:font-size="10pt" style:font-size-asian="10pt" style:font-name-complex="Arial"/>
    </style:style>
    <style:style style:name="T348_9" style:family="text">
      <style:text-properties fo:font-size="10pt" style:font-size-asian="10pt" style:font-name-complex="Arial"/>
    </style:style>
    <style:style style:name="T348_10" style:family="text">
      <style:text-properties fo:font-size="10pt" style:font-size-asian="10pt" style:font-name-complex="Arial"/>
    </style:style>
    <style:style style:name="T348_11" style:family="text">
      <style:text-properties fo:font-size="10pt" style:font-size-asian="10pt" style:font-name-complex="Arial"/>
    </style:style>
    <style:style style:name="T348_12" style:family="text">
      <style:text-properties fo:font-size="10pt" style:font-size-asian="10pt" style:font-name-complex="Arial"/>
    </style:style>
    <style:style style:name="T348_13" style:family="text">
      <style:text-properties fo:color="#000000" fo:font-size="10pt" style:font-size-asian="10pt" style:font-name-complex="Arial"/>
    </style:style>
    <style:style style:name="T348_14" style:family="text">
      <style:text-properties fo:font-size="10pt" style:font-size-asian="10pt" style:font-name-complex="Arial"/>
    </style:style>
    <style:style style:name="P349" style:family="paragraph" style:parent-style-name="Normal">
      <style:paragraph-properties fo:text-align="justify" fo:margin-left="-0.011cm"/>
      <style:text-properties fo:font-size="10pt" style:font-name-asian="Arial" style:font-size-asian="10pt" style:font-name-complex="Arial" fo:language="en" fo:country="US"/>
    </style:style>
    <style:style style:name="P350" style:family="paragraph" style:parent-style-name="List_20_Paragraph">
      <style:paragraph-properties fo:text-indent="-0.63cm" fo:margin-top="0.212cm" fo:margin-bottom="0cm" fo:margin-left="0.63cm"/>
    </style:style>
    <style:style style:name="T350_1" style:family="text">
      <style:text-properties fo:color="#09090b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50_2" style:family="text">
      <style:text-properties fo:color="#09090b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50_3" style:family="text">
      <style:text-properties fo:color="#09090b" fo:font-size="11pt" style:font-name-asian="Arial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351" style:family="paragraph" style:parent-style-name="List_20_Paragraph">
      <style:paragraph-properties fo:text-indent="-0.635cm" fo:line-height="115%" fo:margin-bottom="0cm" fo:margin-left="0.635cm"/>
      <style:text-properties fo:color="#09090b" fo:font-size="11pt" style:font-name-asian="Arial" style:font-size-asian="11pt" style:font-name-complex="Arial" style:font-size-complex="11pt"/>
    </style:style>
    <style:style style:name="Table13" style:family="table">
      <style:table-properties table:align="left" style:width="15.886cm" fo:margin-left="0cm"/>
    </style:style>
    <style:style style:name="Column51" style:family="table-column">
      <style:table-column-properties style:column-width="10.504cm"/>
    </style:style>
    <style:style style:name="Column52" style:family="table-column">
      <style:table-column-properties style:column-width="5.382cm"/>
    </style:style>
    <style:style style:name="Row35" style:family="table-row">
      <style:table-row-properties style:min-row-height="0.529cm"/>
    </style:style>
    <style:style style:name="Cell118" style:family="table-cell">
      <style:table-cell-properties fo:background-color="#bfcff4"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19" style:family="table-cell">
      <style:table-cell-properties fo:background-color="#bfcff4"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6" style:family="table-row">
      <style:table-row-properties style:min-row-height="0.529cm"/>
    </style:style>
    <style:style style:name="Cell120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7" style:family="table-row">
      <style:table-row-properties style:min-row-height="0.529cm"/>
    </style:style>
    <style:style style:name="Cell122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5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529cm"/>
    </style:style>
    <style:style style:name="Cell124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529cm"/>
    </style:style>
    <style:style style:name="Cell126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7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529cm"/>
    </style:style>
    <style:style style:name="Cell128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T363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529cm"/>
    </style:style>
    <style:style style:name="Cell130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5" style:family="paragraph" style:parent-style-name="Normal">
      <style:paragraph-properties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Cell131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529cm"/>
    </style:style>
    <style:style style:name="Cell132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Cell133" style:family="table-cell">
      <style:table-cell-properties style:vertical-align="top" fo:padding-top="0.026cm" fo:border-top="#000000 0.035cm solid" fo:border-bottom="#000000 0.035cm solid" fo:padding-left="0.182cm" fo:border-left="#000000 0.035cm solid" fo:padding-right="0.182cm" fo:border-right="#000000 0.035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/>
    </style:style>
    <style:style style:name="P369" style:family="paragraph" style:parent-style-name="Normal">
      <style:text-properties fo:background-color="#ffff00" fo:font-size="10pt" style:font-size-asian="10pt" style:font-size-complex="10pt" fo:font-weight="bold" style:font-weight-asian="bold" style:font-weight-complex="bold"/>
    </style:style>
    <style:style style:name="P370" style:family="paragraph" style:parent-style-name="Normal">
      <style:paragraph-properties fo:break-before="page" fo:line-height="108%" fo:margin-bottom="0.282cm"/>
    </style:style>
    <style:style style:name="P371" style:family="paragraph" style:parent-style-name="Normal">
      <style:text-properties fo:background-color="#ffff00" fo:font-size="10pt" style:font-size-asian="10pt" style:font-size-complex="10pt" fo:font-weight="bold" style:font-weight-asian="bold" style:font-weight-complex="bold"/>
    </style:style>
    <style:style style:name="P37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72_1" style:family="text">
      <style:text-properties fo:font-size="14pt" style:font-size-asian="14pt" style:font-size-complex="14pt" fo:font-weight="bold" style:font-weight-asian="bold" style:font-weight-complex="bold"/>
    </style:style>
    <style:style style:name="P373" style:family="paragraph" style:parent-style-name="Normal">
      <style:text-properties fo:font-size="10pt" style:font-size-asian="10pt" style:font-size-complex="11pt" style:font-weight-complex="bold"/>
    </style:style>
    <style:style style:name="P374" style:family="paragraph" style:parent-style-name="Normal">
      <style:paragraph-properties fo:text-align="justify" fo:margin-bottom="0.212cm"/>
    </style:style>
    <style:style style:name="T374_1" style:family="text">
      <style:text-properties fo:color="#000000" style:font-name-complex="Arial" fo:font-weight="bold" style:font-weight-asian="bold" style:font-weight-complex="bold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fo:font-size="10pt" style:font-size-asian="10pt" style:font-name-complex="Arial" style:font-size-complex="10pt" style:font-weight-complex="bold"/>
    </style:style>
    <style:style style:name="T375_2" style:family="text">
      <style:text-properties fo:font-size="10pt" style:font-size-asian="10pt" style:font-name-complex="Arial" style:font-size-complex="10pt"/>
    </style:style>
    <style:style style:name="T375_3" style:family="text">
      <style:text-properties fo:font-size="10pt" style:font-size-asian="10pt" style:font-name-complex="Arial" style:font-size-complex="10pt" style:font-weight-complex="bold"/>
    </style:style>
    <style:style style:name="T375_4" style:family="text">
      <style:text-properties fo:font-size="10pt" style:font-size-asian="10pt" style:font-name-complex="Arial" style:font-size-complex="10pt"/>
    </style:style>
    <style:style style:name="P37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fo:font-size="10pt" style:font-size-asian="10pt" style:font-name-complex="Arial" style:font-size-complex="10pt"/>
    </style:style>
    <style:style style:name="T377_2" style:family="text">
      <style:text-properties fo:font-size="10pt" style:font-size-asian="10pt" style:font-name-complex="Arial" style:font-size-complex="10pt"/>
    </style:style>
    <style:style style:name="T377_3" style:family="text">
      <style:text-properties fo:font-size="10pt" style:font-size-asian="10pt" style:font-name-complex="Arial" style:font-size-complex="10pt"/>
    </style:style>
    <style:style style:name="T377_4" style:family="text">
      <style:text-properties fo:font-size="10pt" style:font-size-asian="10pt" style:font-name-complex="Arial" style:font-size-complex="10pt"/>
    </style:style>
    <style:style style:name="T377_5" style:family="text">
      <style:text-properties fo:font-size="10pt" style:font-size-asian="10pt" style:font-name-complex="Arial" style:font-size-complex="10pt"/>
    </style:style>
    <style:style style:name="T377_6" style:family="text">
      <style:text-properties fo:font-size="10pt" style:font-size-asian="10pt" style:font-name-complex="Arial" style:font-size-complex="10pt"/>
    </style:style>
    <style:style style:name="T377_7" style:family="text">
      <style:text-properties fo:font-size="10pt" style:font-size-asian="10pt" style:font-name-complex="Arial" style:font-size-complex="10pt" style:font-weight-complex="bold"/>
    </style:style>
    <style:style style:name="T377_8" style:family="text">
      <style:text-properties fo:font-size="10pt" style:font-size-asian="10pt" style:font-name-complex="Arial" style:font-size-complex="10pt"/>
    </style:style>
    <style:style style:name="T377_9" style:family="text">
      <style:text-properties fo:font-size="10pt" style:font-size-asian="10pt" style:font-name-complex="Arial" style:font-size-complex="10pt"/>
    </style:style>
    <style:style style:name="T377_10" style:family="text">
      <style:text-properties fo:font-size="10pt" style:font-size-asian="10pt" style:font-name-complex="Arial" style:font-size-complex="10pt"/>
    </style:style>
    <style:style style:name="T377_11" style:family="text">
      <style:text-properties fo:font-size="10pt" style:font-size-asian="10pt" style:font-name-complex="Arial" style:font-size-complex="10pt"/>
    </style:style>
    <style:style style:name="T377_12" style:family="text">
      <style:text-properties fo:font-size="10pt" style:font-size-asian="10pt" style:font-name-complex="Arial" style:font-size-complex="10pt"/>
    </style:style>
    <style:style style:name="T377_13" style:family="text">
      <style:text-properties fo:font-size="10pt" style:font-size-asian="10pt" style:font-name-complex="Arial" style:font-size-complex="10pt"/>
    </style:style>
    <style:style style:name="T377_14" style:family="text">
      <style:text-properties fo:font-size="10pt" style:font-size-asian="10pt" style:font-name-complex="Arial" style:font-size-complex="10pt"/>
    </style:style>
    <style:style style:name="T377_15" style:family="text">
      <style:text-properties fo:font-size="10pt" style:font-size-asian="10pt" style:font-name-complex="Arial" style:font-size-complex="10pt"/>
    </style:style>
    <style:style style:name="T377_16" style:family="text">
      <style:text-properties fo:font-size="10pt" style:font-size-asian="10pt" style:font-name-complex="Arial" style:font-size-complex="10pt"/>
    </style:style>
    <style:style style:name="T377_17" style:family="text">
      <style:text-properties fo:font-size="10pt" style:font-size-asian="10pt" style:font-name-complex="Arial" style:font-size-complex="10pt"/>
    </style:style>
    <style:style style:name="T377_18" style:family="text">
      <style:text-properties fo:font-size="10pt" style:font-size-asian="10pt" style:font-name-complex="Arial" style:font-size-complex="10pt"/>
    </style:style>
    <style:style style:name="T377_19" style:family="text">
      <style:text-properties fo:font-size="10pt" style:font-size-asian="10pt" style:font-name-complex="Arial" style:font-size-complex="10pt"/>
    </style:style>
    <style:style style:name="T377_20" style:family="text">
      <style:text-properties fo:font-size="10pt" style:font-size-asian="10pt" style:font-name-complex="Arial" style:font-size-complex="10pt"/>
    </style:style>
    <style:style style:name="T377_21" style:family="text">
      <style:text-properties fo:font-size="10pt" style:font-size-asian="10pt" style:font-name-complex="Arial" style:font-size-complex="10pt"/>
    </style:style>
    <style:style style:name="T377_22" style:family="text">
      <style:text-properties fo:font-size="10pt" style:font-size-asian="10pt" style:font-name-complex="Arial" style:font-size-complex="10pt"/>
    </style:style>
    <style:style style:name="T377_23" style:family="text">
      <style:text-properties fo:font-size="10pt" style:font-size-asian="10pt" style:font-name-complex="Arial" style:font-size-complex="10pt"/>
    </style:style>
    <style:style style:name="T377_24" style:family="text">
      <style:text-properties fo:font-size="10pt" style:font-size-asian="10pt" style:font-name-complex="Arial" style:font-size-complex="10pt"/>
    </style:style>
    <style:style style:name="T377_25" style:family="text">
      <style:text-properties fo:font-size="10pt" style:font-size-asian="10pt" style:font-name-complex="Arial" style:font-size-complex="10pt"/>
    </style:style>
    <style:style style:name="T377_26" style:family="text">
      <style:text-properties fo:font-size="10pt" style:font-size-asian="10pt" style:font-name-complex="Arial" style:font-size-complex="10pt"/>
    </style:style>
    <style:style style:name="T377_27" style:family="text">
      <style:text-properties fo:font-size="10pt" style:font-size-asian="10pt" style:font-name-complex="Arial" style:font-size-complex="10pt"/>
    </style:style>
    <style:style style:name="T377_28" style:family="text">
      <style:text-properties fo:font-size="10pt" style:font-size-asian="10pt" style:font-name-complex="Arial" style:font-size-complex="10pt"/>
    </style:style>
    <style:style style:name="T377_29" style:family="text">
      <style:text-properties fo:font-size="10pt" style:font-size-asian="10pt" style:font-name-complex="Arial" style:font-size-complex="10pt"/>
    </style:style>
    <style:style style:name="T377_30" style:family="text">
      <style:text-properties fo:font-size="10pt" style:font-size-asian="10pt" style:font-name-complex="Arial" style:font-size-complex="10pt" style:font-weight-complex="bold"/>
    </style:style>
    <style:style style:name="T377_31" style:family="text">
      <style:text-properties fo:font-size="10pt" style:font-size-asian="10pt" style:font-name-complex="Arial" style:font-size-complex="10pt" style:font-weight-complex="bold"/>
    </style:style>
    <style:style style:name="T377_32" style:family="text">
      <style:text-properties fo:font-size="10pt" style:font-size-asian="10pt" style:font-name-complex="Arial" style:font-size-complex="10pt" style:font-weight-complex="bold"/>
    </style:style>
    <style:style style:name="T377_33" style:family="text">
      <style:text-properties fo:font-size="10pt" style:font-size-asian="10pt" style:font-name-complex="Arial" style:font-size-complex="10pt" style:font-weight-complex="bold"/>
    </style:style>
    <style:style style:name="T377_34" style:family="text">
      <style:text-properties fo:font-size="10pt" style:font-size-asian="10pt" style:font-name-complex="Arial" style:font-size-complex="10pt" style:font-weight-complex="bold"/>
    </style:style>
    <style:style style:name="T377_35" style:family="text">
      <style:text-properties fo:font-size="10pt" style:font-size-asian="10pt" style:font-name-complex="Arial" style:font-size-complex="10pt" style:font-weight-complex="bold"/>
    </style:style>
    <style:style style:name="T377_36" style:family="text">
      <style:text-properties fo:font-size="10pt" style:font-size-asian="10pt" style:font-name-complex="Arial" style:font-size-complex="10pt" style:font-weight-complex="bold"/>
    </style:style>
    <style:style style:name="T377_37" style:family="text">
      <style:text-properties fo:font-size="10pt" style:font-size-asian="10pt" style:font-name-complex="Arial" style:font-size-complex="10pt"/>
    </style:style>
    <style:style style:name="T377_38" style:family="text">
      <style:text-properties fo:font-size="10pt" style:font-size-asian="10pt" style:font-name-complex="Arial" style:font-size-complex="10pt" style:font-weight-complex="bold"/>
    </style:style>
    <style:style style:name="T377_39" style:family="text">
      <style:text-properties fo:font-size="10pt" style:font-size-asian="10pt" style:font-name-complex="Arial" style:font-size-complex="10pt"/>
    </style:style>
    <style:style style:name="T377_40" style:family="text">
      <style:text-properties fo:font-size="10pt" style:font-size-asian="10pt" style:font-name-complex="Arial" style:font-size-complex="10pt" style:font-weight-complex="bold"/>
    </style:style>
    <style:style style:name="T377_41" style:family="text">
      <style:text-properties fo:font-size="10pt" style:font-size-asian="10pt" style:font-name-complex="Arial" style:font-size-complex="10pt" style:font-weight-complex="bold"/>
    </style:style>
    <style:style style:name="T377_42" style:family="text">
      <style:text-properties fo:font-size="10pt" style:font-size-asian="10pt" style:font-name-complex="Arial" style:font-size-complex="10pt" style:font-weight-complex="bold"/>
    </style:style>
    <style:style style:name="P37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fo:font-size="10pt" style:font-size-asian="10pt" style:font-name-complex="Arial" style:font-size-complex="10pt" style:font-weight-complex="bold"/>
    </style:style>
    <style:style style:name="T379_2" style:family="text">
      <style:text-properties fo:font-size="10pt" style:font-size-asian="10pt" style:font-name-complex="Arial" style:font-size-complex="10pt" style:font-weight-complex="bold"/>
    </style:style>
    <style:style style:name="T379_3" style:family="text">
      <style:text-properties fo:font-size="10pt" style:font-size-asian="10pt" style:font-name-complex="Arial" style:font-size-complex="10pt" style:font-weight-complex="bold"/>
    </style:style>
    <style:style style:name="T379_4" style:family="text">
      <style:text-properties fo:font-size="10pt" style:font-size-asian="10pt" style:font-name-complex="Arial" style:font-size-complex="10pt" style:font-weight-complex="bold"/>
    </style:style>
    <style:style style:name="T379_5" style:family="text">
      <style:text-properties fo:font-size="10pt" style:font-size-asian="10pt" style:font-name-complex="Arial" style:font-size-complex="10pt" style:font-weight-complex="bold"/>
    </style:style>
    <style:style style:name="T379_6" style:family="text">
      <style:text-properties fo:font-size="10pt" style:font-size-asian="10pt" style:font-name-complex="Arial" style:font-size-complex="10pt" style:font-weight-complex="bold"/>
    </style:style>
    <style:style style:name="T379_7" style:family="text">
      <style:text-properties fo:font-size="10pt" style:font-size-asian="10pt" style:font-name-complex="Arial" style:font-size-complex="10pt" style:font-weight-complex="bold"/>
    </style:style>
    <style:style style:name="T379_8" style:family="text">
      <style:text-properties fo:font-size="10pt" style:font-size-asian="10pt" style:font-name-complex="Arial" style:font-size-complex="10pt" style:font-weight-complex="bold"/>
    </style:style>
    <style:style style:name="T379_9" style:family="text">
      <style:text-properties fo:font-size="10pt" style:font-size-asian="10pt" style:font-name-complex="Arial" style:font-size-complex="10pt" style:font-weight-complex="bold"/>
    </style:style>
    <style:style style:name="P380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381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382" style:family="paragraph" style:parent-style-name="Annotation_20_text">
      <style:paragraph-properties fo:text-align="justify"/>
    </style:style>
    <style:style style:name="T382_1" style:family="text">
      <style:text-properties style:font-name-complex="Arial"/>
    </style:style>
    <style:style style:name="T382_2" style:family="text">
      <style:text-properties style:font-name-complex="Arial"/>
    </style:style>
    <style:style style:name="T382_3" style:family="text">
      <style:text-properties style:font-name-complex="Arial"/>
    </style:style>
    <style:style style:name="T382_4" style:family="text">
      <style:text-properties style:font-name-complex="Arial"/>
    </style:style>
    <style:style style:name="T382_5" style:family="text">
      <style:text-properties style:font-name-complex="Arial"/>
    </style:style>
    <style:style style:name="T382_6" style:family="text">
      <style:text-properties style:font-name-complex="Arial"/>
    </style:style>
    <style:style style:name="T382_7" style:family="text">
      <style:text-properties style:font-name-complex="Arial"/>
    </style:style>
    <style:style style:name="T382_8" style:family="text">
      <style:text-properties style:font-name-complex="Arial"/>
    </style:style>
    <style:style style:name="T382_9" style:family="text">
      <style:text-properties style:font-name-complex="Arial"/>
    </style:style>
    <style:style style:name="T382_10" style:family="text">
      <style:text-properties style:font-name-complex="Arial"/>
    </style:style>
    <style:style style:name="P383" style:family="paragraph" style:parent-style-name="Annotation_20_text">
      <style:paragraph-properties fo:text-align="justify"/>
      <style:text-properties style:font-name-complex="Arial"/>
    </style:style>
    <style:style style:name="P384" style:family="paragraph" style:parent-style-name="Annotation_20_text">
      <style:paragraph-properties fo:text-align="justify"/>
    </style:style>
    <style:style style:name="T384_1" style:family="text">
      <style:text-properties fo:color="#000000" fo:font-weight="bold" style:font-weight-asian="bold" style:font-weight-complex="bold" style:text-underline-style="solid" style:text-underline-color="font-color"/>
    </style:style>
    <style:style style:name="T384_2" style:family="text">
      <style:text-properties fo:color="#000000" style:text-underline-style="solid" style:text-underline-color="font-color"/>
    </style:style>
    <style:style style:name="T384_3" style:family="text">
      <style:text-properties fo:color="#000000"/>
    </style:style>
    <style:style style:name="T384_4" style:family="text">
      <style:text-properties fo:color="#000000"/>
    </style:style>
    <style:style style:name="T384_5" style:family="text">
      <style:text-properties fo:color="#000000"/>
    </style:style>
    <style:style style:name="T384_6" style:family="text">
      <style:text-properties fo:color="#000000"/>
    </style:style>
    <style:style style:name="T384_7" style:family="text">
      <style:text-properties fo:color="#000000"/>
    </style:style>
    <style:style style:name="T384_8" style:family="text">
      <style:text-properties fo:color="#000000"/>
    </style:style>
    <style:style style:name="T384_9" style:family="text">
      <style:text-properties fo:color="#000000"/>
    </style:style>
    <style:style style:name="T384_10" style:family="text">
      <style:text-properties fo:color="#000000"/>
    </style:style>
    <style:style style:name="T384_11" style:family="text">
      <style:text-properties fo:color="#000000"/>
    </style:style>
    <style:style style:name="T384_12" style:family="text">
      <style:text-properties fo:color="#000000"/>
    </style:style>
    <style:style style:name="T384_13" style:family="text">
      <style:text-properties fo:color="#000000"/>
    </style:style>
    <style:style style:name="T384_14" style:family="text">
      <style:text-properties fo:color="#000000"/>
    </style:style>
    <style:style style:name="T384_15" style:family="text">
      <style:text-properties fo:color="#000000"/>
    </style:style>
    <style:style style:name="T384_16" style:family="text">
      <style:text-properties fo:color="#000000"/>
    </style:style>
    <style:style style:name="T384_17" style:family="text">
      <style:text-properties fo:color="#000000"/>
    </style:style>
    <style:style style:name="T384_18" style:family="text">
      <style:text-properties fo:color="#000000" style:font-name-complex="Arial"/>
    </style:style>
    <style:style style:name="T384_19" style:family="text">
      <style:text-properties fo:color="#000000" style:font-name-complex="Arial"/>
    </style:style>
    <style:style style:name="T384_20" style:family="text">
      <style:text-properties fo:color="#000000" style:font-name-complex="Arial"/>
    </style:style>
    <style:style style:name="T384_21" style:family="text">
      <style:text-properties fo:color="#000000" style:font-name-complex="Arial"/>
    </style:style>
    <style:style style:name="T384_22" style:family="text">
      <style:text-properties fo:color="#000000" style:font-name-complex="Arial"/>
    </style:style>
    <style:style style:name="T384_23" style:family="text">
      <style:text-properties fo:color="#000000" style:font-name-complex="Arial"/>
    </style:style>
    <style:style style:name="T384_24" style:family="text">
      <style:text-properties fo:color="#000000" style:font-name-complex="Arial"/>
    </style:style>
    <style:style style:name="T384_25" style:family="text">
      <style:text-properties fo:color="#000000" style:font-name-complex="Arial"/>
    </style:style>
    <style:style style:name="T384_26" style:family="text">
      <style:text-properties fo:color="#000000" style:font-name-complex="Arial"/>
    </style:style>
    <style:style style:name="T384_27" style:family="text">
      <style:text-properties fo:color="#000000" style:font-name-complex="Arial"/>
    </style:style>
    <style:style style:name="T384_28" style:family="text">
      <style:text-properties fo:color="#000000" style:font-name-complex="Arial"/>
    </style:style>
    <style:style style:name="P385" style:family="paragraph" style:parent-style-name="Annotation_20_text">
      <style:paragraph-properties fo:text-align="justify"/>
      <style:text-properties fo:color="#000000" style:font-name-complex="Arial"/>
    </style:style>
    <style:style style:name="P386" style:family="paragraph" style:parent-style-name="Annotation_20_text">
      <style:paragraph-properties fo:text-align="justify"/>
    </style:style>
    <style:style style:name="T386_1" style:family="text">
      <style:text-properties fo:color="#000000" style:font-name-complex="Arial" fo:font-weight="bold" style:font-weight-asian="bold" style:font-weight-complex="bold" style:text-underline-style="solid" style:text-underline-color="font-color"/>
    </style:style>
    <style:style style:name="T386_2" style:family="text">
      <style:text-properties fo:color="#000000" style:font-name-complex="Arial" fo:font-weight="bold" style:font-weight-asian="bold" style:font-weight-complex="bold" style:text-underline-style="solid" style:text-underline-color="font-color"/>
    </style:style>
    <style:style style:name="T386_3" style:family="text">
      <style:text-properties fo:color="#000000" style:font-name-complex="Arial"/>
    </style:style>
    <style:style style:name="T386_4" style:family="text">
      <style:text-properties fo:color="#000000" style:font-name-complex="Arial"/>
    </style:style>
    <style:style style:name="T386_5" style:family="text">
      <style:text-properties fo:color="#000000" style:font-name-complex="Arial"/>
    </style:style>
    <style:style style:name="T386_6" style:family="text">
      <style:text-properties fo:color="#000000" style:font-name-complex="Arial"/>
    </style:style>
    <style:style style:name="T386_7" style:family="text">
      <style:text-properties fo:color="#000000" style:font-name-complex="Arial"/>
    </style:style>
    <style:style style:name="T386_8" style:family="text">
      <style:text-properties fo:color="#000000" style:font-name-complex="Arial"/>
    </style:style>
    <style:style style:name="T386_9" style:family="text">
      <style:text-properties fo:color="#000000" style:font-name-complex="Arial"/>
    </style:style>
    <style:style style:name="T386_10" style:family="text">
      <style:text-properties fo:color="#000000" style:font-name-complex="Arial"/>
    </style:style>
    <style:style style:name="T386_11" style:family="text">
      <style:text-properties fo:color="#000000" style:font-name-complex="Arial"/>
    </style:style>
    <style:style style:name="T386_12" style:family="text">
      <style:text-properties fo:color="#000000" style:font-name-complex="Arial"/>
    </style:style>
    <style:style style:name="T386_13" style:family="text">
      <style:text-properties fo:color="#000000" style:font-name-complex="Arial"/>
    </style:style>
    <style:style style:name="T386_14" style:family="text">
      <style:text-properties fo:color="#000000" style:font-name-complex="Arial"/>
    </style:style>
    <style:style style:name="T386_15" style:family="text">
      <style:text-properties style:font-name-complex="Arial"/>
    </style:style>
    <style:style style:name="T386_16" style:family="text">
      <style:text-properties style:font-name-complex="Arial"/>
    </style:style>
    <style:style style:name="T386_17" style:family="text">
      <style:text-properties style:font-name-complex="Arial"/>
    </style:style>
    <style:style style:name="T386_18" style:family="text">
      <style:text-properties style:font-name-complex="Arial"/>
    </style:style>
    <style:style style:name="T386_19" style:family="text">
      <style:text-properties style:font-name-complex="Arial"/>
    </style:style>
    <style:style style:name="T386_20" style:family="text">
      <style:text-properties style:font-name-complex="Arial"/>
    </style:style>
    <style:style style:name="T386_21" style:family="text">
      <style:text-properties style:font-name-complex="Arial"/>
    </style:style>
    <style:style style:name="T386_22" style:family="text">
      <style:text-properties style:font-name-complex="Arial"/>
    </style:style>
    <style:style style:name="T386_23" style:family="text">
      <style:text-properties style:font-name-complex="Arial"/>
    </style:style>
    <style:style style:name="T386_24" style:family="text">
      <style:text-properties style:font-name-complex="Arial"/>
    </style:style>
    <style:style style:name="P387" style:family="paragraph" style:parent-style-name="Annotation_20_text">
      <style:paragraph-properties fo:text-align="justify"/>
      <style:text-properties style:font-name-complex="Arial"/>
    </style:style>
    <style:style style:name="P388" style:family="paragraph" style:parent-style-name="Annotation_20_text">
      <style:paragraph-properties fo:text-align="justify"/>
    </style:style>
    <style:style style:name="T388_1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P389" style:family="paragraph" style:parent-style-name="Annotation_20_text">
      <style:paragraph-properties fo:text-align="justify"/>
      <style:text-properties style:font-name-complex="Arial" fo:font-weight="bold" style:font-weight-asian="bold" style:font-weight-complex="bold" style:text-underline-style="solid" style:text-underline-color="font-color"/>
    </style:style>
    <style:style style:name="P390" style:family="paragraph" style:parent-style-name="Annotation_20_text">
      <style:paragraph-properties fo:text-align="justify" fo:margin-bottom="0.212cm"/>
    </style:style>
    <style:style style:name="T390_1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390_2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390_3" style:family="text">
      <style:text-properties style:font-name-complex="Arial"/>
    </style:style>
    <style:style style:name="T390_4" style:family="text">
      <style:text-properties fo:color="#000000" style:font-name-complex="Arial"/>
    </style:style>
    <style:style style:name="T390_5" style:family="text">
      <style:text-properties fo:color="#000000" style:font-name-complex="Arial"/>
    </style:style>
    <style:style style:name="T390_6" style:family="text">
      <style:text-properties fo:color="#000000" style:font-name-complex="Arial"/>
    </style:style>
    <style:style style:name="T390_7" style:family="text">
      <style:text-properties fo:color="#000000" style:font-name-complex="Arial"/>
    </style:style>
    <style:style style:name="T390_8" style:family="text">
      <style:text-properties fo:color="#000000" style:font-name-complex="Arial"/>
    </style:style>
    <style:style style:name="T390_9" style:family="text">
      <style:text-properties fo:color="#000000" style:font-name-complex="Arial"/>
    </style:style>
    <style:style style:name="T390_10" style:family="text">
      <style:text-properties fo:color="#000000" style:font-name-complex="Arial"/>
    </style:style>
    <style:style style:name="T390_11" style:family="text">
      <style:text-properties fo:color="#000000" style:font-name-complex="Arial"/>
    </style:style>
    <style:style style:name="P391" style:family="paragraph" style:parent-style-name="Normal_20__28_Web_29_">
      <style:paragraph-properties fo:text-align="justify" fo:margin-top="0cm" fo:margin-bottom="0.212cm"/>
      <style:text-properties fo:color="#000000" style:font-name="Arial" fo:font-size="10pt" style:font-size-asian="10pt" style:font-name-complex="Arial" style:font-size-complex="10pt"/>
    </style:style>
    <style:style style:name="T391_1" style:family="text">
      <style:text-properties fo:color="#000000" style:font-name="Arial"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391_2" style:family="text">
      <style:text-properties fo:color="#000000" style:font-name="Arial" fo:font-size="10pt" style:font-size-asian="10pt" style:font-name-complex="Arial" style:font-size-complex="10pt" fo:font-weight="bold" style:font-weight-asian="bold" style:font-weight-complex="bold"/>
    </style:style>
    <style:style style:name="T391_3" style:family="text">
      <style:text-properties fo:color="#000000" style:font-name="Arial" fo:font-size="10pt" style:font-size-asian="10pt" style:font-name-complex="Arial" style:font-size-complex="10pt"/>
    </style:style>
    <style:style style:name="T391_4" style:family="text">
      <style:text-properties fo:color="#000000" style:font-name="Arial" fo:font-size="10pt" style:font-size-asian="10pt" style:font-name-complex="Arial" style:font-size-complex="10pt"/>
    </style:style>
    <style:style style:name="T391_5" style:family="text">
      <style:text-properties fo:color="#000000" style:font-name="Arial" fo:font-size="10pt" style:font-size-asian="10pt" style:font-name-complex="Arial" style:font-size-complex="10pt"/>
    </style:style>
    <style:style style:name="T391_6" style:family="text">
      <style:text-properties fo:color="#000000" style:font-name="Arial" fo:font-size="10pt" style:font-size-asian="10pt" style:font-name-complex="Arial" style:font-size-complex="10pt"/>
    </style:style>
    <style:style style:name="T391_7" style:family="text">
      <style:text-properties fo:color="#000000" style:font-name="Arial" fo:font-size="10pt" style:font-size-asian="10pt" style:font-name-complex="Arial" style:font-size-complex="10pt"/>
    </style:style>
    <style:style style:name="T391_8" style:family="text">
      <style:text-properties fo:color="#000000" style:font-name="Arial" fo:font-size="10pt" style:font-size-asian="10pt" style:font-name-complex="Arial" style:font-size-complex="10pt"/>
    </style:style>
    <style:style style:name="T391_9" style:family="text">
      <style:text-properties fo:color="#000000" style:font-name="Arial" fo:font-size="10pt" style:font-size-asian="10pt" style:font-name-complex="Arial" style:font-size-complex="10pt"/>
    </style:style>
    <style:style style:name="T391_10" style:family="text">
      <style:text-properties fo:color="#000000" style:font-name="Arial" fo:font-size="10pt" style:font-size-asian="10pt" style:font-name-complex="Arial" style:font-size-complex="10pt"/>
    </style:style>
    <style:style style:name="T391_11" style:family="text">
      <style:text-properties fo:color="#000000" style:font-name="Arial" fo:font-size="10pt" style:font-size-asian="10pt" style:font-name-complex="Arial" style:font-size-complex="10pt"/>
    </style:style>
    <style:style style:name="T391_12" style:family="text">
      <style:text-properties fo:color="#000000" style:font-name="Arial" fo:font-size="10pt" style:font-size-asian="10pt" style:font-name-complex="Arial" style:font-size-complex="10pt"/>
    </style:style>
    <style:style style:name="T391_13" style:family="text">
      <style:text-properties fo:color="#000000" style:font-name="Arial" fo:font-size="10pt" style:font-size-asian="10pt" style:font-name-complex="Arial" style:font-size-complex="10pt"/>
    </style:style>
    <style:style style:name="T391_14" style:family="text">
      <style:text-properties fo:color="#000000" style:font-name="Arial" fo:font-size="10pt" style:font-size-asian="10pt" style:font-name-complex="Arial" style:font-size-complex="10pt"/>
    </style:style>
    <style:style style:name="T391_15" style:family="text">
      <style:text-properties fo:color="#000000" style:font-name="Arial" fo:font-size="10pt" style:font-size-asian="10pt" style:font-name-complex="Arial" style:font-size-complex="10pt"/>
    </style:style>
    <style:style style:name="T391_16" style:family="text">
      <style:text-properties fo:color="#000000" style:font-name="Arial" fo:font-size="10pt" style:font-size-asian="10pt" style:font-name-complex="Arial" style:font-size-complex="10pt"/>
    </style:style>
    <style:style style:name="T391_17" style:family="text">
      <style:text-properties fo:color="#000000" style:font-name="Arial" fo:font-size="10pt" style:font-size-asian="10pt" style:font-name-complex="Arial" style:font-size-complex="10pt"/>
    </style:style>
    <style:style style:name="T391_18" style:family="text">
      <style:text-properties fo:color="#000000" style:font-name="Arial" fo:font-size="10pt" style:font-size-asian="10pt" style:font-name-complex="Arial" style:font-size-complex="10pt"/>
    </style:style>
    <style:style style:name="T391_19" style:family="text">
      <style:text-properties fo:color="#000000" style:font-name="Arial" fo:font-size="10pt" style:font-size-asian="10pt" style:font-name-complex="Arial" style:font-size-complex="10pt"/>
    </style:style>
    <style:style style:name="T391_20" style:family="text">
      <style:text-properties fo:color="#000000" style:font-name="Arial" fo:font-size="10pt" style:font-size-asian="10pt" style:font-name-complex="Arial" style:font-size-complex="10pt"/>
    </style:style>
    <style:style style:name="T391_21" style:family="text">
      <style:text-properties fo:color="#000000" style:font-name="Arial" fo:font-size="10pt" style:font-size-asian="10pt" style:font-name-complex="Arial" style:font-size-complex="10pt"/>
    </style:style>
    <style:style style:name="T391_22" style:family="text">
      <style:text-properties fo:color="#000000" style:font-name="Arial" fo:font-size="10pt" style:font-size-asian="10pt" style:font-name-complex="Arial" style:font-size-complex="10pt"/>
    </style:style>
    <style:style style:name="T391_23" style:family="text">
      <style:text-properties fo:color="#000000" style:font-name="Arial" fo:font-size="10pt" style:font-size-asian="10pt" style:font-name-complex="Arial" style:font-size-complex="10pt"/>
    </style:style>
    <style:style style:name="T391_24" style:family="text">
      <style:text-properties fo:color="#000000" style:font-name="Arial" fo:font-size="10pt" style:font-size-asian="10pt" style:font-name-complex="Arial" style:font-size-complex="10pt"/>
    </style:style>
    <style:style style:name="T391_25" style:family="text">
      <style:text-properties fo:color="#000000" style:font-name="Arial" fo:font-size="10pt" style:font-size-asian="10pt" style:font-name-complex="Arial" style:font-size-complex="10pt"/>
    </style:style>
    <style:style style:name="T391_26" style:family="text">
      <style:text-properties fo:color="#000000" style:font-name="Arial" fo:font-size="10pt" style:font-size-asian="10pt" style:font-name-complex="Arial" style:font-size-complex="10pt"/>
    </style:style>
    <style:style style:name="P392" style:family="paragraph" style:parent-style-name="Annotation_20_text">
      <style:paragraph-properties fo:text-align="justify" fo:margin-bottom="0.212cm"/>
      <style:text-properties style:font-name-complex="Arial"/>
    </style:style>
    <style:style style:name="T392_1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392_2" style:family="text">
      <style:text-properties style:font-name-complex="Arial" fo:font-weight="bold" style:font-weight-asian="bold" style:font-weight-complex="bold"/>
    </style:style>
    <style:style style:name="T392_3" style:family="text">
      <style:text-properties style:font-name-complex="Arial"/>
    </style:style>
    <style:style style:name="T392_4" style:family="text" style:parent-style-name="normaltextrun">
      <style:text-properties style:font-name-asian="游ゴシック Light" style:font-name-complex="Arial"/>
    </style:style>
    <style:style style:name="T392_5" style:family="text" style:parent-style-name="normaltextrun">
      <style:text-properties style:font-name-complex="Arial"/>
    </style:style>
    <style:style style:name="T392_6" style:family="text" style:parent-style-name="normaltextrun">
      <style:text-properties style:font-name-complex="Arial"/>
    </style:style>
    <style:style style:name="T392_7" style:family="text" style:parent-style-name="normaltextrun">
      <style:text-properties style:font-name-complex="Arial"/>
    </style:style>
    <style:style style:name="T392_8" style:family="text" style:parent-style-name="eop">
      <style:text-properties style:font-name-asian="游ゴシック Light" style:font-name-complex="Arial"/>
    </style:style>
    <style:style style:name="T392_9" style:family="text" style:parent-style-name="eop">
      <style:text-properties style:font-name-asian="游ゴシック Light" style:font-name-complex="Arial"/>
    </style:style>
    <style:style style:name="T392_10" style:family="text" style:parent-style-name="eop">
      <style:text-properties style:font-name-asian="游ゴシック Light" style:font-name-complex="Arial"/>
    </style:style>
    <style:style style:name="T392_11" style:family="text" style:parent-style-name="eop">
      <style:text-properties style:font-name-asian="游ゴシック Light" style:font-name-complex="Arial"/>
    </style:style>
    <style:style style:name="T392_12" style:family="text" style:parent-style-name="eop">
      <style:text-properties style:font-name-asian="游ゴシック Light" style:font-name-complex="Arial"/>
    </style:style>
    <style:style style:name="T392_13" style:family="text" style:parent-style-name="eop">
      <style:text-properties style:font-name-asian="游ゴシック Light" style:font-name-complex="Arial"/>
    </style:style>
    <style:style style:name="T392_14" style:family="text" style:parent-style-name="eop">
      <style:text-properties style:font-name-asian="游ゴシック Light" style:font-name-complex="Arial"/>
    </style:style>
    <style:style style:name="T392_15" style:family="text" style:parent-style-name="eop">
      <style:text-properties style:font-name-asian="游ゴシック Light" style:font-name-complex="Arial"/>
    </style:style>
    <style:style style:name="T392_16" style:family="text" style:parent-style-name="eop">
      <style:text-properties style:font-name-asian="游ゴシック Light" style:font-name-complex="Arial"/>
    </style:style>
    <style:style style:name="T392_17" style:family="text" style:parent-style-name="eop">
      <style:text-properties style:font-name-asian="游ゴシック Light" style:font-name-complex="Arial"/>
    </style:style>
    <style:style style:name="T392_18" style:family="text" style:parent-style-name="eop">
      <style:text-properties style:font-name-asian="游ゴシック Light" style:font-name-complex="Arial"/>
    </style:style>
    <style:style style:name="T392_19" style:family="text" style:parent-style-name="eop">
      <style:text-properties style:font-name-asian="游ゴシック Light" style:font-name-complex="Arial"/>
    </style:style>
    <style:style style:name="P393" style:family="paragraph" style:parent-style-name="paragraph">
      <style:paragraph-properties fo:text-align="justify" fo:margin-top="0cm" fo:margin-bottom="0.212cm"/>
      <style:text-properties style:font-name="Arial" fo:font-size="10pt" style:font-size-asian="10pt" style:font-name-complex="Arial" style:font-size-complex="10pt"/>
    </style:style>
    <style:style style:name="T393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3_15" style:family="text" style:parent-style-name="normaltextrun">
      <style:text-properties style:font-name="Arial" fo:font-size="10pt" style:font-size-asian="10pt" style:font-name-complex="Arial" style:font-size-complex="10pt"/>
    </style:style>
    <style:style style:name="P394" style:family="paragraph" style:parent-style-name="paragraph">
      <style:paragraph-properties fo:text-align="justify" fo:margin-top="0cm" fo:margin-bottom="0.212cm"/>
      <style:text-properties style:font-name="Arial" fo:font-size="10pt" style:font-size-asian="10pt" style:font-name-complex="Arial" style:font-size-complex="10pt"/>
    </style:style>
    <style:style style:name="T394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7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8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9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0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4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5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6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4_17" style:family="text" style:parent-style-name="normaltextrun">
      <style:text-properties style:font-name="Arial" fo:font-size="10pt" style:font-size-asian="10pt" style:font-name-complex="Arial" style:font-size-complex="10pt"/>
    </style:style>
    <style:style style:name="P395" style:family="paragraph" style:parent-style-name="paragraph">
      <style:paragraph-properties fo:text-align="justify" fo:margin-top="0cm" fo:margin-bottom="0.212cm"/>
      <style:text-properties style:font-name="Arial" fo:font-size="10pt" style:font-size-asian="10pt" style:font-name-complex="Arial" style:font-size-complex="10pt"/>
    </style:style>
    <style:style style:name="T395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5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5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P396" style:family="paragraph" style:parent-style-name="paragraph">
      <style:paragraph-properties fo:text-align="justify" fo:margin-top="0cm" fo:margin-bottom="0.212cm"/>
      <style:text-properties style:font-name="Arial" fo:font-size="10pt" style:font-size-asian="10pt" style:font-name-complex="Arial" style:font-size-complex="10pt"/>
    </style:style>
    <style:style style:name="T396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6_2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6_3" style:family="text" style:parent-style-name="normaltextrun">
      <style:text-properties style:font-name="Arial" fo:font-size="10pt" style:font-size-asian="10pt" style:font-name-complex="Arial" style:font-size-complex="10pt"/>
    </style:style>
    <style:style style:name="T396_4" style:family="text" style:parent-style-name="normaltextrun">
      <style:text-properties style:font-name="Arial" fo:font-size="10pt" style:font-size-asian="10pt" style:font-name-complex="Arial" style:font-size-complex="10pt"/>
    </style:style>
    <style:style style:name="P397" style:family="paragraph" style:parent-style-name="Normal">
      <style:text-properties fo:font-size="11pt" style:font-size-asian="11pt" style:font-name-complex="Arial" style:font-size-complex="11pt"/>
    </style:style>
    <style:style style:name="Table14" style:family="table">
      <style:table-properties table:align="left" style:width="16.252cm" fo:margin-left="-0.009cm"/>
    </style:style>
    <style:style style:name="Column53" style:family="table-column">
      <style:table-column-properties style:column-width="4.251cm"/>
    </style:style>
    <style:style style:name="Column54" style:family="table-column">
      <style:table-column-properties style:column-width="4cm"/>
    </style:style>
    <style:style style:name="Column55" style:family="table-column">
      <style:table-column-properties style:column-width="3.501cm"/>
    </style:style>
    <style:style style:name="Column56" style:family="table-column">
      <style:table-column-properties style:column-width="4.5cm"/>
    </style:style>
    <style:style style:name="Row43" style:family="table-row"/>
    <style:style style:name="Cell1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9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40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line-height="108%" fo:margin-bottom="0.282cm"/>
      <style:text-properties fo:font-size="10pt" style:font-size-asian="10pt" style:font-name-complex="Arial"/>
    </style:style>
    <style:style style:name="P405" style:family="paragraph" style:parent-style-name="Normal"/>
    <style:style style:name="P406" style:family="paragraph" style:parent-style-name="Normal"/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Science<text:s/>for<text:s/>Emergencies<text:s/>Centre<text:s/>of<text:s/>Expertise<text:s/>(SECE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19.9m</text:span></text:p>
          </table:table-cell>
          <table:covered-table-cell/>
          <table:table-cell table:style-name="Cell3">
            <text:p text:style-name="P5"><text:span text:style-name="T5_1">Review<text:s/>date:<text:s/></text:span></text:p>
            <text:p text:style-name="P6"><text:span text:style-name="T6_1">17/12/</text:span><text:span text:style-name="T6_2">20</text:span><text:span text:style-name="T6_3">25</text:span></text:p>
          </table:table-cell>
        </table:table-row>
        <table:table-row table:style-name="Row3">
          <table:table-cell table:style-name="Cell4">
            <text:p text:style-name="P7"><text:span text:style-name="T7_1">Programme<text:s/>Code:<text:s/></text:span><text:span text:style-name="T7_2">400163</text:span></text:p>
          </table:table-cell>
          <table:table-cell table:style-name="Cell5">
            <text:p text:style-name="P8"><text:span text:style-name="T8_1">AMP<text:s/>start<text:s/>date:</text:span><text:span text:style-name="T8_2"><text:s/></text:span></text:p>
            <text:p text:style-name="P9"><text:span text:style-name="T9_1">17/12/2024</text:span></text:p>
          </table:table-cell>
          <table:table-cell table:style-name="Cell6">
            <text:p text:style-name="P10"><text:span text:style-name="T10_1">AMP<text:s/>end<text:s/>date:</text:span><text:span text:style-name="T10_2"><text:s/></text:span></text:p>
            <text:p text:style-name="P11"><text:span text:style-name="T11_1">30/11/2028</text:span></text:p>
          </table:table-cell>
        </table:table-row>
      </table:table>
      <text:p text:style-name="P12"/>
      <text:p text:style-name="P13"><text:span text:style-name="T13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4">
          <table:table-cell table:style-name="Cell7">
            <text:p text:style-name="P14"><text:span text:style-name="T14_1">Year</text:span></text:p>
          </table:table-cell>
          <table:table-cell table:style-name="Cell8">
            <text:p text:style-name="P15"><text:span text:style-name="T15_1">2025</text:span></text:p>
          </table:table-cell>
          <table:table-cell table:style-name="Cell9">
            <text:p text:style-name="P16"/>
          </table:table-cell>
          <table:table-cell table:style-name="Cell10">
            <text:p text:style-name="P17"/>
          </table:table-cell>
          <table:table-cell table:style-name="Cell11">
            <text:p text:style-name="P18"/>
          </table:table-cell>
        </table:table-row>
        <table:table-row table:style-name="Row5">
          <table:table-cell table:style-name="Cell12">
            <text:p text:style-name="P19"><text:span text:style-name="T19_1">Overall<text:s/>Output<text:s/>Score</text:span></text:p>
          </table:table-cell>
          <table:table-cell table:style-name="Cell13">
            <text:p text:style-name="P20"><text:span text:style-name="T20_1">B</text:span></text:p>
          </table:table-cell>
          <table:table-cell table:style-name="Cell14">
            <text:p text:style-name="P21"/>
          </table:table-cell>
          <table:table-cell table:style-name="Cell15">
            <text:p text:style-name="P22"/>
          </table:table-cell>
          <table:table-cell table:style-name="Cell16">
            <text:p text:style-name="P23"/>
          </table:table-cell>
        </table:table-row>
        <table:table-row table:style-name="Row6">
          <table:table-cell table:style-name="Cell17">
            <text:p text:style-name="P24"><text:span text:style-name="T24_1">Risk<text:s/>Rating</text:span></text:p>
          </table:table-cell>
          <table:table-cell table:style-name="Cell18">
            <text:p text:style-name="P25"><text:span text:style-name="T25_1">Moderate</text:span></text:p>
          </table:table-cell>
          <table:table-cell table:style-name="Cell19">
            <text:p text:style-name="P26"/>
          </table:table-cell>
          <table:table-cell table:style-name="Cell20">
            <text:p text:style-name="P27"/>
          </table:table-cell>
          <table:table-cell table:style-name="Cell21">
            <text:p text:style-name="P28"/>
          </table:table-cell>
        </table:table-row>
      </table:table>
      <text:p text:style-name="P29"/>
      <table:table table:style-name="Table3">
        <table:table-column table:style-name="Column9"/>
        <table:table-column table:style-name="Column10"/>
        <table:table-row table:style-name="Row7">
          <table:table-cell table:style-name="Cell22">
            <text:p text:style-name="P30"><text:span text:style-name="T30_1">DevTracker</text:span><text:span text:style-name="T30_2"><text:s/>Link<text:s/>to<text:s/>Business<text:s/>Case:<text:s/></text:span></text:p>
          </table:table-cell>
          <table:table-cell table:style-name="Cell23">
            <text:p text:style-name="P31"/>
          </table:table-cell>
        </table:table-row>
        <table:table-row table:style-name="Row8">
          <table:table-cell table:style-name="Cell24">
            <text:p text:style-name="P32"><text:span text:style-name="T32_1">DevTracker</text:span><text:span text:style-name="T32_2"><text:s/>Link<text:s/>to<text:s/></text:span><text:span text:style-name="T32_3">results<text:s/>framework</text:span><text:span text:style-name="T32_4">:<text:s/></text:span></text:p>
          </table:table-cell>
          <table:table-cell table:style-name="Cell25">
            <text:p text:style-name="P33"/>
          </table:table-cell>
        </table:table-row>
      </table:table>
      <text:p text:style-name="P34"/>
      <text:p text:style-name="P35"><text:span text:style-name="T35_1">A.<text:s/></text:span><text:span text:style-name="T35_2">SUMMARY<text:s/>AND<text:s/>OVERVIEW</text:span></text:p>
      <text:p text:style-name="P36"><text:span text:style-name="T36_1">Description<text:s/>of<text:s/>programme</text:span></text:p>
      <text:p text:style-name="P37"><text:span text:style-name="T37_1">The<text:s/></text:span><text:span text:style-name="T37_2"><text:a xlink:type="simple" xlink:href="https://fcogovuk.sharepoint.com/sites/intranet-expertise-centres/SitePages/Home.aspx#science-for-emergencies-centre-of-expertise-%28sece%29-1"><text:span text:style-name="T37_3">Science<text:s/>for<text:s/>Emergencies<text:s/>Centre<text:s/>of<text:s/>Expertise<text:s/>(SECE)</text:span></text:a></text:span><text:span text:style-name="T37_4"><text:s/></text:span><text:span text:style-name="T37_5">supports<text:s/></text:span><text:span text:style-name="T37_6">FCDO’s<text:s/>emergency<text:s/>response<text:s/>by<text:s/>providing<text:s/></text:span><text:span text:style-name="T37_7">FCDO<text:s/></text:span><text:span text:style-name="T37_8">and<text:s/>partners<text:s/>with<text:s/>timely,<text:s/>rigorous<text:s/>research,<text:s/>evidence,<text:s/>and<text:s/>expert<text:s/>analysis.<text:s/></text:span><text:span text:style-name="T37_9">A<text:s/>core<text:s/>aim<text:s/>is<text:s/>to<text:s/></text:span><text:span text:style-name="T37_10">reduce<text:s/>preventable<text:s/>deaths<text:s/>and<text:s/>suffering<text:s/>during<text:s/>international<text:s/>emergencies<text:s/>particularly</text:span><text:span text:style-name="T37_11">,</text:span><text:span text:style-name="T37_12"><text:s/></text:span><text:span text:style-name="T37_13">but<text:s/>not<text:s/>exclusively</text:span><text:span text:style-name="T37_14">,</text:span><text:span text:style-name="T37_15"><text:s/></text:span><text:span text:style-name="T37_16">in<text:s/>low-<text:s/>and<text:s/>middle-income<text:s/>countries<text:s/>(LMICs)</text:span><text:span text:style-name="T37_17"><text:s/></text:span><text:span text:style-name="T37_18">while<text:s/></text:span><text:span text:style-name="T37_19">enabling<text:s/></text:span><text:span text:style-name="T37_20">consular<text:s/>support<text:s/>for<text:s/>British<text:s/>nationals<text:s/>affected<text:s/>by<text:s/>these<text:s/>crises.</text:span><text:span text:style-name="T37_21"><text:s/>SECE<text:s/>aims<text:s/>to<text:s/>improve<text:s/>the<text:s/>effectiveness,<text:s/>efficiency,<text:s/>and<text:s/>timeliness<text:s/>of<text:s/>FCDO’s<text:s/>responses,<text:s/>while<text:s/>also<text:s/>strengthening<text:s/>the<text:s/>ability<text:s/>of<text:s/>international<text:s/>governments,<text:s/>organisations,<text:s/>and<text:s/>communities<text:s/>to<text:s/>prepare<text:s/>for<text:s/>and<text:s/>respond<text:s/>to<text:s/>emergencies<text:s/>using<text:s/>robust<text:s/>evidence<text:s/>and<text:s/>expertise.</text:span></text:p>
      <text:p text:style-name="P38"><text:span text:style-name="T38_1">SECE<text:s/>is<text:s/>delivered<text:s/>by<text:s/></text:span><text:span text:style-name="T38_2">a<text:s/>team<text:s/></text:span><text:span text:style-name="T38_3">within<text:s/></text:span><text:span text:style-name="T38_4">t</text:span><text:span text:style-name="T38_5">he<text:s/></text:span><text:span text:style-name="T38_6">C</text:span><text:span text:style-name="T38_7">hief<text:s/></text:span><text:span text:style-name="T38_8">S</text:span><text:span text:style-name="T38_9">cientific<text:s/>Adviser’s</text:span><text:span text:style-name="T38_10"><text:s/>Science<text:s/>Cell<text:s/></text:span><text:span text:style-name="T38_11">(CSA<text:s/>SC)<text:s/></text:span><text:span text:style-name="T38_12">within<text:s/></text:span><text:span text:style-name="T38_13">FCDO’s<text:s/></text:span><text:span text:style-name="T38_14">Research<text:s/>and<text:s/>Evidence<text:s/>Directorate<text:s/>(RED</text:span><text:span text:style-name="T38_15">)</text:span><text:span text:style-name="T38_16">,<text:s/>reporting<text:s/>to<text:s/>the<text:s/></text:span><text:span text:style-name="T38_17">CSA<text:s/>SC<text:s/>Team<text:s/>Leader</text:span><text:span text:style-name="T38_18">,<text:s/>and<text:s/></text:span><text:span text:style-name="T38_19">is<text:s/>composed<text:s/></text:span><text:span text:style-name="T38_20">of<text:s/>the<text:s/></text:span><text:span text:style-name="T38_21">Natural<text:s/>Hazards<text:s/>Science<text:s/>Hub<text:s/>(NHSH),<text:s/>the<text:s/></text:span><text:span text:style-name="T38_22">Multi-Hazard<text:s/>Research<text:s/></text:span><text:span text:style-name="T38_23">Network</text:span><text:span text:style-name="T38_24"><text:s/>(MHRN)<text:s/>and<text:s/></text:span><text:span text:style-name="T38_25">Health<text:s/></text:span><text:span text:style-name="T38_26">and<text:s/>Security<text:s/></text:span><text:span text:style-name="T38_27">components</text:span><text:span text:style-name="T38_28">.<text:s/></text:span><text:span text:style-name="T38_29">The<text:s/>MHRN<text:s/></text:span><text:span text:style-name="T38_30">will</text:span><text:span text:style-name="T38_31"><text:s/>be<text:s/>a<text:s/>consortium<text:s/>of</text:span><text:span text:style-name="T38_32"><text:s/>expert<text:s/>academic<text:s/>and<text:s/>science<text:s/>institutions</text:span><text:span text:style-name="T38_33"><text:s/>providing<text:s/></text:span><text:span text:style-name="T38_34">science<text:s/>advice<text:s/></text:span><text:span text:style-name="T38_35">on<text:s/>natural<text:s/>hazards<text:s/>and<text:s/>infectious<text:s/>disease<text:s/>outbreaks</text:span><text:span text:style-name="T38_36">,</text:span><text:span text:style-name="T38_37"><text:s/>with<text:s/>an<text:s/>emphasis<text:s/>on<text:s/>cascading<text:s/>impacts<text:s/>and<text:s/>people-centred<text:s/>approaches</text:span><text:span text:style-name="T38_38">.<text:s/></text:span><text:span text:style-name="T38_39">It<text:s/>will<text:s/>have</text:span><text:span text:style-name="T38_40"><text:s/></text:span><text:span text:style-name="T38_41">operational<text:s/>structures<text:s/>that<text:s/>facilitate<text:s/></text:span><text:span text:style-name="T38_42">the<text:s/></text:span><text:span text:style-name="T38_43">production<text:s/>of<text:s/>multi-disciplinary<text:s/>research,<text:s/></text:span><text:span text:style-name="T38_44">and<text:s/></text:span><text:span text:style-name="T38_45">science<text:s/>advice</text:span><text:span text:style-name="T38_46"><text:s/>for<text:s/>FCDO<text:s/>and<text:s/>the<text:s/>public<text:s/>good</text:span><text:span text:style-name="T38_47">.</text:span></text:p>
      <text:p text:style-name="P39"><text:span text:style-name="T39_1">The<text:s/>reduction<text:s/>in<text:s/>ODA<text:s/>has<text:s/>resulted<text:s/>in<text:s/>key<text:s/>changes<text:s/>to<text:s/>this<text:s/>programme.<text:s/>This<text:s/>Annual<text:s/>Review<text:s/>reflects<text:s/>that<text:s/>the<text:s/>programme<text:s/>has<text:s/>had<text:s/>to<text:s/>refocus<text:s/>resources<text:s/>and<text:s/>so<text:s/>will<text:s/>deliver<text:s/>against<text:s/>a<text:s/>new<text:s/>plan<text:s/>with<text:s/>new<text:s/>results<text:s/>targets.<text:s/>As<text:s/>a<text:s/>result,<text:s/>the<text:s/>findings<text:s/>of<text:s/>this<text:s/>Annual<text:s/>Review<text:s/>reflect<text:s/>on<text:s/>a<text:s/>programme<text:s/>in<text:s/>transition.</text:span></text:p>
      <text:p text:style-name="P40"/>
      <text:p text:style-name="P41"><text:span text:style-name="T41_1">Summary<text:s/>supporting<text:s/>narrative<text:s/>for<text:s/>the<text:s/>overall<text:s/>score<text:s/>in<text:s/>this<text:s/>review</text:span></text:p>
      <text:p text:style-name="P42"><text:span text:style-name="T42_1">This<text:s/>is<text:s/>the<text:s/>programme’s<text:s/>first<text:s/>annual<text:s/>review,<text:s/>covering<text:s/></text:span><text:span text:style-name="T42_2">the<text:s/></text:span><text:span text:style-name="T42_3">set<text:s/>up<text:s/>and<text:s/></text:span><text:span text:style-name="T42_4">initial<text:s/></text:span><text:span text:style-name="T42_5">implementation<text:s/></text:span><text:span text:style-name="T42_6">stage.</text:span><text:span text:style-name="T42_7"><text:s text:c="2"/>Positively,<text:s/>all<text:s/>core<text:s/>SECE<text:s/>programme<text:s/>and<text:s/>specialist<text:s/>staff<text:s/>are<text:s/></text:span><text:span text:style-name="T42_8">now<text:s/></text:span><text:span text:style-name="T42_9">in<text:s/>place,<text:s/>and<text:s/>the<text:s/>MRHN</text:span><text:span text:style-name="T42_10"><text:s/>agreement<text:s/>process<text:s/>is<text:s/>progressing<text:s/>smoothly.<text:s/>However,<text:s/>there<text:s/>have<text:s/>been<text:s/>delays<text:s/>to<text:s/>key<text:s/>programme<text:s/>elements<text:s/>over<text:s/>the<text:s/>course<text:s/>of<text:s/>the<text:s/>year</text:span><text:span text:style-name="T42_11"><text:s/></text:span><text:span text:style-name="T42_12">mainly<text:s/></text:span><text:span text:style-name="T42_13">related<text:s/>to<text:s/></text:span><text:span text:style-name="T42_14">the<text:s/></text:span><text:span text:style-name="T42_15">ODA-spending<text:s/></text:span><text:span text:style-name="T42_16">pause<text:s/>in<text:s/></text:span><text:span text:style-name="T42_17">mid-2025</text:span><text:span text:style-name="T42_18">,<text:s/>and<text:s/></text:span><text:span text:style-name="T42_19">delay</text:span><text:span text:style-name="T42_20">s</text:span><text:span text:style-name="T42_21"><text:s/>in<text:s/>the<text:s/></text:span><text:span text:style-name="T42_22">appointment</text:span><text:span text:style-name="T42_23"><text:s/>of<text:s/>core<text:s/>staff</text:span><text:span text:style-name="T42_24">.</text:span><text:span text:style-name="T42_25"><text:s/></text:span><text:span text:style-name="T42_26">M</text:span><text:span text:style-name="T42_27">O</text:span><text:span text:style-name="T42_28">Us<text:s/>with<text:s/></text:span><text:span text:style-name="T42_29">UK<text:s/>Health<text:s/>Security<text:s/>Health<text:s/>Agency<text:s/>(UKHSA)<text:s/>and<text:s/>Defence<text:s/>Science<text:s/>and<text:s/>Technology<text:s/>Laboratory<text:s/>(D</text:span><text:span text:style-name="T42_30">stl</text:span><text:span text:style-name="T42_31">)<text:s/></text:span><text:span text:style-name="T42_32">have<text:s/>been<text:s/></text:span><text:span text:style-name="T42_33">delayed</text:span><text:span text:style-name="T42_34">.<text:s/>The<text:s/></text:span><text:span text:style-name="T42_35">MHRN<text:s/></text:span><text:span text:style-name="T42_36">process<text:s/></text:span><text:span text:style-name="T42_37">was<text:s/></text:span><text:span text:style-name="T42_38">delayed<text:s/>by<text:s/></text:span><text:span text:style-name="T42_39">a<text:s/>period<text:s/>of<text:s/></text:span><text:span text:style-name="T42_40">six<text:s/>months</text:span><text:span text:style-name="T42_41">,<text:s/>and<text:s/>SECE<text:s/>g</text:span><text:span text:style-name="T42_42">overnance<text:s/>structures<text:s/></text:span><text:span text:style-name="T42_43">have<text:s/>not<text:s/>been<text:s/>finalised.</text:span></text:p>
      <text:p text:style-name="P43"/>
      <text:p text:style-name="P44"><text:span text:style-name="T44_1">Overall,</text:span><text:span text:style-name="T44_2"><text:s/>the<text:s/>programme<text:s/>scored<text:s/></text:span><text:span text:style-name="T44_3">B</text:span><text:span text:style-name="T44_4"><text:s/>this<text:s/>year,<text:s/>having<text:s/></text:span><text:span text:style-name="T44_5">partially<text:s/>met<text:s/>all<text:s/></text:span><text:span text:style-name="T44_6">output</text:span><text:span text:style-name="T44_7">s</text:span><text:span text:style-name="T44_8">.</text:span><text:span text:style-name="T44_9"><text:s/></text:span><text:span text:style-name="T44_10">Measures<text:s/>have<text:s/>been<text:s/>developed<text:s/>for<text:s/>the<text:s/>programme<text:s/>to<text:s/></text:span><text:span text:style-name="T44_11">remain<text:s/>on<text:s/>track</text:span><text:span text:style-name="T44_12">.<text:s/></text:span><text:span text:style-name="T44_13">M</text:span><text:span text:style-name="T44_14">O</text:span><text:span text:style-name="T44_15">Us<text:s/></text:span><text:span text:style-name="T44_16">have<text:s/>been<text:s/></text:span><text:span text:style-name="T44_17">established<text:s/></text:span><text:span text:style-name="T44_18">with<text:s/>the<text:s/>British<text:s/>Geological<text:s/>Survey<text:s/>(BGS)<text:s/>and<text:s/>The<text:s/>Met<text:s/>Office<text:s/>(MO),<text:s/>and<text:s/></text:span><text:span text:style-name="T44_19">the<text:s/>process<text:s/>of<text:s/></text:span><text:span text:style-name="T44_20">M</text:span><text:span text:style-name="T44_21">O</text:span><text:span text:style-name="T44_22">U</text:span><text:span text:style-name="T44_23"><text:s/>development<text:s/></text:span><text:span text:style-name="T44_24">with</text:span><text:span text:style-name="T44_25"><text:s/>UKH</text:span><text:span text:style-name="T44_26">SA<text:s/>and<text:s/></text:span><text:span text:style-name="T44_27">Dstl<text:s/>will<text:s/>start<text:s/>imminently</text:span><text:span text:style-name="T44_28">.<text:s/></text:span><text:span text:style-name="T44_29">T</text:span><text:span text:style-name="T44_30">he<text:s/></text:span><text:span text:style-name="T44_31">MHRN<text:s/></text:span><text:span text:style-name="T44_32">c</text:span><text:span text:style-name="T44_33">ompetition<text:s/>is<text:s/>in<text:s/>its<text:s/>final<text:s/>stages<text:s/>and<text:s/></text:span><text:span text:style-name="T44_34">will</text:span><text:span text:style-name="T44_35"><text:s/>conclude<text:s/>in<text:s/>early<text:s/>2026.<text:s/></text:span><text:span text:style-name="T44_36">The<text:s/></text:span><text:span text:style-name="T44_37">SECE<text:s/></text:span><text:span text:style-name="T44_38">NHS</text:span><text:span text:style-name="T44_39">H<text:s/></text:span><text:span text:style-name="T44_40">has<text:s/></text:span><text:span text:style-name="T44_41">supported</text:span><text:span text:style-name="T44_42"><text:s/></text:span><text:span text:style-name="T44_43">FCDO<text:s/>customers</text:span><text:span text:style-name="T44_44"><text:s/></text:span><text:span text:style-name="T44_45">during</text:span><text:span text:style-name="T44_46"><text:s/></text:span><text:span text:style-name="T44_47">extreme</text:span><text:span text:style-name="T44_48"><text:s/></text:span><text:span text:style-name="T44_49">weather,<text:s/>seasonal<text:s/>climate,<text:s/>earthquake<text:s/></text:span><text:span text:style-name="T44_50">and</text:span><text:span text:style-name="T44_51"><text:s/>volcanic<text:s/>events</text:span><text:span text:style-name="T44_52">.</text:span><text:span text:style-name="T44_53"><text:s/></text:span><text:span text:style-name="T44_54">For<text:s/>example,<text:s/>d</text:span><text:span text:style-name="T44_55">uring<text:s/>Hurricane<text:s/>Melissa</text:span><text:span text:style-name="T44_56">,<text:s/></text:span><text:span text:style-name="T44_57">work<text:s/>undertaken<text:s/>by<text:s/>the<text:s/>S</text:span><text:span text:style-name="T44_58">ECE<text:s/>NHSH<text:s/></text:span><text:span text:style-name="T44_59">with<text:s/>the<text:s/></text:span><text:span text:style-name="T44_60">FCDO<text:s/>crisis<text:s/>response<text:s/>enabled<text:s/>a<text:s/>more<text:s/>efficient<text:s/>and<text:s/>responsive<text:s/>approach</text:span><text:span text:style-name="T44_61">,<text:s/></text:span><text:span text:style-name="T44_62">facilitating<text:s/>new<text:s/>hazard<text:s/>advice<text:s/>and<text:s/>response<text:s/>specific<text:s/>information.<text:s/></text:span><text:span text:style-name="T44_63">During<text:s/>the<text:s/></text:span><text:span text:style-name="T44_64">response<text:s/>to<text:s/>volcanic<text:s/>unrest<text:s/>in<text:s/>a<text:s/>populated<text:s/>area<text:s/></text:span><text:span text:style-name="T44_65">in<text:s/>Ethiopia,<text:s/>the<text:s/>SECE<text:s/></text:span><text:span text:style-name="T44_66">NHSH<text:s/>c</text:span><text:span text:style-name="T44_67">ollaborat</text:span><text:span text:style-name="T44_68">ed<text:s/></text:span><text:span text:style-name="T44_69">with<text:s/></text:span><text:span text:style-name="T44_70">local<text:s/></text:span><text:span text:style-name="T44_71">researchers</text:span><text:span text:style-name="T44_72">,<text:s/>enhanced<text:s/></text:span><text:span text:style-name="T44_73">local<text:s/>expertise,<text:s/>support</text:span><text:span text:style-name="T44_74">ed<text:s/></text:span><text:span text:style-name="T44_75">evacuation<text:s/>efforts,<text:s/>and<text:s/>strengthen</text:span><text:span text:style-name="T44_76">ed<text:s/></text:span><text:span text:style-name="T44_77">scientific<text:s/>capacity<text:s/>to<text:s/>improve<text:s/>future<text:s/>responses.</text:span></text:p>
      <text:p text:style-name="P45"><text:span text:style-name="T45_1">Major<text:s/>lessons<text:s/>and<text:s/>recommendations<text:s/>for<text:s/>the<text:s/>year<text:s/>ahead</text:span></text:p>
      <text:p text:style-name="P46"><text:span text:style-name="T46_1">The<text:s/>main<text:s/>lessons<text:s/>learned<text:s/>from<text:s/>the<text:s/>review<text:s/>period<text:s/>can<text:s/>be<text:s/>summarised<text:s/>as<text:s/>follows:</text:span></text:p>
      <text:list text:style-name="LS16" xml:id="list0">
        <text:list-item>
          <text:p text:style-name="P47"><text:span text:style-name="T47_1">The<text:s/>Theory<text:s/>of<text:s/>Change<text:s/></text:span><text:span text:style-name="T47_2">(ToC)</text:span><text:span text:style-name="T47_3"><text:s/></text:span><text:span text:style-name="T47_4">developed<text:s/>as<text:s/>part<text:s/>of<text:s/>the<text:s/>Business<text:s/>Case<text:s/></text:span><text:span text:style-name="T47_5">needs<text:s/>to<text:s/>be<text:s/></text:span><text:span text:style-name="T47_6">revi</text:span><text:span text:style-name="T47_7">ewed<text:s/>and<text:s/>updated</text:span><text:span text:style-name="T47_8"><text:s/></text:span><text:span text:style-name="T47_9">as</text:span><text:span text:style-name="T47_10"><text:s/>programme<text:s/>components<text:s/>are<text:s/>developed,<text:s/></text:span><text:span text:style-name="T47_11">testing<text:s/></text:span><text:span text:style-name="T47_12">change<text:s/>pathways<text:s/>and<text:s/>assumptions</text:span><text:span text:style-name="T47_13">,<text:s/>and<text:s/></text:span><text:span text:style-name="T47_14">support</text:span><text:span text:style-name="T47_15">ing<text:s/></text:span><text:span text:style-name="T47_16">shared<text:s/></text:span><text:span text:style-name="T47_17">understanding</text:span><text:span text:style-name="T47_18"><text:s/>and<text:s/>ownership</text:span><text:span text:style-name="T47_19">.<text:s/></text:span><text:span text:style-name="T47_20">The<text:s/>ToC<text:s/>reflects<text:s/>high<text:s/>level<text:s/>outcomes<text:s/>and<text:s/>impact</text:span><text:span text:style-name="T47_21">.<text:s/>T</text:span><text:span text:style-name="T47_22">here<text:s/>is<text:s/>a<text:s/>need<text:s/>to<text:s/>develop<text:s/>‘nested’<text:s/></text:span><text:span text:style-name="T47_23">component<text:s/></text:span><text:span text:style-name="T47_24">level<text:s/>ToCs<text:s/>given<text:s/>the<text:s/>unique<text:s/>pathways,<text:s/>assumptions,<text:s/>and<text:s/>risks<text:s/>of<text:s/>the<text:s/>individual<text:s/>pro</text:span><text:span text:style-name="T47_25">jects</text:span><text:span text:style-name="T47_26">.<text:s/>This<text:s/>will</text:span><text:span text:style-name="T47_27"><text:s/>help<text:s/>define<text:s/></text:span><text:span text:style-name="T47_28">component<text:s/></text:span><text:span text:style-name="T47_29">level<text:s/>indicators<text:s/>and<text:s/>learning<text:s/>questions</text:span><text:span text:style-name="T47_30">,<text:s/></text:span><text:span text:style-name="T47_31">ensur</text:span><text:span text:style-name="T47_32">ing</text:span><text:span text:style-name="T47_33"><text:s/>that<text:s/>these<text:s/>contribute<text:s/>to<text:s/>overall<text:s/></text:span><text:span text:style-name="T47_34">SECE<text:s/></text:span><text:span text:style-name="T47_35">programme<text:s/>outputs,<text:s/>outcomes<text:s/>and<text:s/>impacts.<text:s/></text:span><text:span text:style-name="T47_36">T</text:span><text:span text:style-name="T47_37">he<text:s/>development<text:s/>of<text:s/>the<text:s/>MO<text:s/>ToC<text:s/></text:span><text:span text:style-name="T47_38">also<text:s/></text:span><text:span text:style-name="T47_39">highlighted</text:span><text:span text:style-name="T47_40"><text:s/>the</text:span><text:span text:style-name="T47_41"><text:s/>need<text:s/>to<text:s/>consider<text:s/>outcomes<text:s/>which<text:s/>take<text:s/>account<text:s/>of<text:s/>the<text:s/>programme</text:span><text:span text:style-name="T47_42">’s</text:span><text:span text:style-name="T47_43"><text:s/>funding<text:s/>streams</text:span><text:span text:style-name="T47_44"><text:s/>(</text:span><text:span text:style-name="T47_45">ODA<text:s/>and<text:s/>Non-ODA<text:s/>Research<text:s/>(CDEL)<text:s/>and<text:s/>Operational<text:s/>support<text:s/>(RDEL)</text:span><text:span text:style-name="T47_46">,<text:s/></text:span><text:span text:style-name="T47_47">and<text:s/></text:span><text:span text:style-name="T47_48">for<text:s/></text:span><text:span text:style-name="T47_49">specialised<text:s/></text:span><text:span text:style-name="T47_50">Monitoring<text:s/>Evaluation<text:s/>and<text:s/>Learning<text:s/>(MEL)<text:s/>technical<text:s/>input.</text:span></text:p>
        </text:list-item>
        <text:list-item>
          <text:p text:style-name="P48"><text:span text:style-name="T48_1">T</text:span><text:span text:style-name="T48_2">he<text:s/>results<text:s/>framework<text:s/>for<text:s/>the<text:s/>programme<text:s/>during<text:s/>the<text:s/>last<text:s/>year<text:s/>highlighted<text:s/>the<text:s/>need<text:s/>to<text:s/>establish<text:s/>additional<text:s/></text:span><text:span text:style-name="T48_3">ways<text:s/></text:span><text:span text:style-name="T48_4">to<text:s/>determine<text:s/>the<text:s/>measurement<text:s/>of<text:s/>programme<text:s/>impacts<text:s/>and<text:s/>outcomes,<text:s/>and<text:s/>to<text:s/>establish<text:s/>baseline<text:s/>and<text:s/>targets<text:s/>for<text:s/></text:span><text:span text:style-name="T48_5">the<text:s/></text:span><text:span text:style-name="T48_6">remainder<text:s/>of<text:s/>programme</text:span><text:span text:style-name="T48_7">.</text:span><text:span text:style-name="T48_8"><text:s/></text:span><text:span text:style-name="T48_9">T</text:span><text:span text:style-name="T48_10">h</text:span><text:span text:style-name="T48_11">ese<text:s/></text:span><text:span text:style-name="T48_12">will<text:s/>be<text:s/>core<text:s/>areas<text:s/>of<text:s/>work<text:s/>in<text:s/></text:span><text:span text:style-name="T48_13">the<text:s/></text:span><text:span text:style-name="T48_14">coming<text:s/></text:span><text:span text:style-name="T48_15">year<text:s/>and</text:span><text:span text:style-name="T48_16"><text:s/></text:span><text:span text:style-name="T48_17">reflect</text:span><text:span text:style-name="T48_18"><text:s/>the<text:s/>need<text:s/>to<text:s/></text:span><text:span text:style-name="T48_19">both<text:s/></text:span><text:span text:style-name="T48_20">finalise<text:s/>indicators<text:s/>developed<text:s/>under<text:s/>existing<text:s/>MOUs,<text:s/>and<text:s/>for<text:s/>the<text:s/></text:span><text:span text:style-name="T48_21">overall<text:s/></text:span><text:span text:style-name="T48_22">programme<text:s/></text:span><text:span text:style-name="T48_23">(including<text:s/></text:span><text:span text:style-name="T48_24">the<text:s/>MHRN<text:s/>and<text:s/>additional<text:s/>MOUs</text:span><text:span text:style-name="T48_25">)</text:span><text:span text:style-name="T48_26">.<text:s/></text:span></text:p>
        </text:list-item>
        <text:list-item>
          <text:p text:style-name="P49"><text:span text:style-name="T49_1">S</text:span><text:span text:style-name="T49_2">uccessful<text:s/>me</text:span><text:span text:style-name="T49_3">thods<text:s/>and<text:s/></text:span><text:span text:style-name="T49_4">approaches<text:s/></text:span><text:span text:style-name="T49_5">taken<text:s/></text:span><text:span text:style-name="T49_6">to<text:s/>date<text:s/>provide<text:s/>a<text:s/>useful<text:s/>platform<text:s/></text:span><text:span text:style-name="T49_7">for<text:s/>developing<text:s/></text:span><text:span text:style-name="T49_8">our<text:s/>approach<text:s/>to<text:s/></text:span><text:span text:style-name="T49_9">customer<text:s/>and<text:s/>stakeholder<text:s/></text:span><text:span text:style-name="T49_10">engagement</text:span><text:span text:style-name="T49_11">.</text:span><text:span text:style-name="T49_12"><text:s/>In<text:s/>addition<text:s/>to<text:s/>reviewing<text:s/>and<text:s/>developing<text:s/>engagement<text:s/>and<text:s/>influencing<text:s/>steps<text:s/>to<text:s/>further<text:s/>formalise<text:s/>inputs<text:s/>into<text:s/>FCDO<text:s/>Crisis</text:span><text:span text:style-name="T49_13">,<text:s/>t</text:span><text:span text:style-name="T49_14">his<text:s/>experience<text:s/></text:span><text:span text:style-name="T49_15">also<text:s/></text:span><text:span text:style-name="T49_16">offers<text:s/>lessons<text:s/></text:span><text:span text:style-name="T49_17">for<text:s/></text:span><text:span text:style-name="T49_18">building<text:s/></text:span><text:span text:style-name="T49_19">successful<text:s/></text:span><text:span text:style-name="T49_20">relationships</text:span><text:span text:style-name="T49_21"><text:s/></text:span><text:span text:style-name="T49_22">that<text:s/>will<text:s/>inform<text:s/></text:span><text:span text:style-name="T49_23">the<text:s/></text:span><text:span text:style-name="T49_24">delivery<text:s/>of<text:s/>programme<text:s/>outputs,<text:s/>outcomes<text:s/>and<text:s/>impacts.<text:s/></text:span></text:p>
        </text:list-item>
        <text:list-item>
          <text:p text:style-name="P50"><text:span text:style-name="T50_1">The<text:s/>Natural<text:s/>Hazards<text:s/>Science<text:s/>Hub<text:s/>component<text:s/>of<text:s/>SECE<text:s/>is<text:s/></text:span><text:span text:style-name="T50_2">working<text:s/>well,<text:s/>enabling<text:s/>trusted<text:s/>relationships<text:s/>to<text:s/>grow<text:s/>and<text:s/>increasing<text:s/></text:span><text:span text:style-name="T50_3">MO</text:span><text:span text:style-name="T50_4"><text:s/>understanding<text:s/>of<text:s/>the<text:s/>FCDO<text:s/>context<text:s/>and<text:s/>user<text:s/>needs</text:span><text:span text:style-name="T50_5">.</text:span><text:span text:style-name="T50_6"><text:s/></text:span><text:span text:style-name="T50_7">A<text:s/>k</text:span><text:span text:style-name="T50_8">ey<text:s/>lesson<text:s/>from<text:s/>this<text:s/>process<text:s/>is<text:s/>that<text:s/></text:span><text:span text:style-name="T50_9">FCDO<text:s/>familiarisation<text:s/>and<text:s/>relationship<text:s/>building<text:s/>takes<text:s/>time</text:span><text:span text:style-name="T50_10">,</text:span><text:span text:style-name="T50_11"><text:s/></text:span><text:span text:style-name="T50_12">and<text:s/>that<text:s/>a<text:s/></text:span><text:span text:style-name="T50_13">rapid<text:s/>rotation<text:s/>of<text:s/></text:span><text:span text:style-name="T50_14">embedded<text:s/></text:span><text:span text:style-name="T50_15">staff</text:span><text:span text:style-name="T50_16"><text:s/>should<text:s/>be<text:s/>avoided</text:span><text:span text:style-name="T50_17">.</text:span><text:span text:style-name="T50_18"><text:s/></text:span><text:span text:style-name="T50_19">W</text:span><text:span text:style-name="T50_20">here<text:s/>possible<text:s/>on<text:s/>boarding<text:s/></text:span><text:span text:style-name="T50_21">should<text:s/>be</text:span><text:span text:style-name="T50_22"><text:s/>streamlined<text:s/>with<text:s/>other<text:s/>RED<text:s/>external<text:s/>staff<text:s/>processes</text:span><text:span text:style-name="T50_23"><text:s/></text:span><text:span text:style-name="T50_24">such<text:s/>as<text:s/>that<text:s/>used<text:s/>for<text:s/>research<text:s/>fellows</text:span><text:span text:style-name="T50_25">.</text:span></text:p>
        </text:list-item>
      </text:list>
      <text:p text:style-name="P51"><text:span text:style-name="T51_1">The<text:s/>main<text:s/>recommendations<text:s/>for<text:s/>the<text:s/>year<text:s/>ahead<text:s/>can<text:s/>be<text:s/>summarised<text:s/>as<text:s/>follows</text:span><text:span text:style-name="T51_2">:</text:span></text:p>
      <text:list text:style-name="LS14" xml:id="list4">
        <text:list-item>
          <text:p text:style-name="P52"><text:span text:style-name="T52_1">By<text:s/></text:span><text:span text:style-name="T52_2">end<text:s/></text:span><text:span text:style-name="T52_3">December<text:s/></text:span><text:span text:style-name="T52_4">2025,<text:s/></text:span><text:span text:style-name="T52_5">finalise<text:s/></text:span><text:span text:style-name="T52_6">T</text:span><text:span text:style-name="T52_7">erms<text:s/>of<text:s/></text:span><text:span text:style-name="T52_8">R</text:span><text:span text:style-name="T52_9">eference<text:s/>(ToR)</text:span><text:span text:style-name="T52_10"><text:s/></text:span><text:span text:style-name="T52_11">for<text:s/>support</text:span><text:span text:style-name="T52_12"><text:s/>in<text:s/>revising<text:s/>and<text:s/>updating<text:s/>the<text:s/>ToC</text:span><text:span text:style-name="T52_13"><text:s/>t</text:span><text:span text:style-name="T52_14">his<text:s/>to<text:s/>include</text:span><text:span text:style-name="T52_15">:</text:span><text:span text:style-name="T52_16"><text:s/></text:span><text:span text:style-name="T52_17">a<text:s/></text:span><text:span text:style-name="T52_18">review<text:s/></text:span><text:span text:style-name="T52_19">of</text:span><text:span text:style-name="T52_20"><text:s/></text:span><text:span text:style-name="T52_21">the<text:s/>SECE,<text:s/>MO</text:span><text:span text:style-name="T52_22">,<text:s/></text:span><text:span text:style-name="T52_23">BGS<text:s/></text:span><text:span text:style-name="T52_24">and<text:s/>developing<text:s/>MHRN<text:s/></text:span><text:span text:style-name="T52_25">ToCs</text:span><text:span text:style-name="T52_26"><text:s/></text:span><text:span text:style-name="T52_27">during<text:s/>inception</text:span><text:span text:style-name="T52_28"><text:s/>(SECE<text:s/>SRO</text:span><text:span text:style-name="T52_29"><text:s/>&amp;<text:s/>PRO</text:span><text:span text:style-name="T52_30">)</text:span><text:span text:style-name="T52_31">.</text:span><text:span text:style-name="T52_32"><text:s/></text:span></text:p>
        </text:list-item>
        <text:list-item>
          <text:p text:style-name="P53"><text:span text:style-name="T53_1">By<text:s/>March<text:s/>2026</text:span><text:span text:style-name="T53_2">,</text:span><text:span text:style-name="T53_3"><text:s/>complete<text:s/>MHRN<text:s/>competition</text:span><text:span text:style-name="T53_4">.<text:s/></text:span><text:span text:style-name="T53_5">The<text:s/></text:span><text:span text:style-name="T53_6">CSA<text:s/></text:span><text:span text:style-name="T53_7">will</text:span><text:span text:style-name="T53_8"><text:s/></text:span><text:span text:style-name="T53_9">then<text:s/>finalise<text:s/>the<text:s/>choice<text:s/>of<text:s/></text:span><text:span text:style-name="T53_10">delivery<text:s/>partner</text:span><text:span text:style-name="T53_11">,<text:s/>and<text:s/>the<text:s/></text:span><text:span text:style-name="T53_12">MHRN<text:s/>inception</text:span><text:span text:style-name="T53_13"><text:s/>phase</text:span><text:span text:style-name="T53_14"><text:s/></text:span><text:span text:style-name="T53_15">will<text:s/>be<text:s/></text:span><text:span text:style-name="T53_16">initiated</text:span><text:span text:style-name="T53_17">.<text:s/></text:span><text:span text:style-name="T53_18">(SECE<text:s/>SRO<text:s/>&amp;<text:s/>PRO</text:span><text:span text:style-name="T53_19">)</text:span></text:p>
        </text:list-item>
        <text:list-item>
          <text:p text:style-name="P54"><text:span text:style-name="T54_1">By<text:s/>March<text:s/>2026</text:span><text:span text:style-name="T54_2">,</text:span><text:span text:style-name="T54_3"><text:s/>agree<text:s/>reporting<text:s/>requirements<text:s/>with<text:s/></text:span><text:span text:style-name="T54_4">existing<text:s/></text:span><text:span text:style-name="T54_5">M</text:span><text:span text:style-name="T54_6">O</text:span><text:span text:style-name="T54_7">U<text:s/>partners<text:s/>and<text:s/>undertake<text:s/>a<text:s/>final<text:s/>review<text:s/></text:span><text:span text:style-name="T54_8">of<text:s/>these<text:s/></text:span><text:span text:style-name="T54_9">at<text:s/>the<text:s/>end<text:s/>of<text:s/></text:span><text:span text:style-name="T54_10">the<text:s/></text:span><text:span text:style-name="T54_11">MHRN<text:s/></text:span><text:span text:style-name="T54_12">inception<text:s/></text:span><text:span text:style-name="T54_13">period.</text:span><text:span text:style-name="T54_14"><text:s/></text:span><text:span text:style-name="T54_15">(</text:span><text:span text:style-name="T54_16">SECE<text:s/>SRO<text:s/>&amp;<text:s/>PRO<text:s/>&amp;</text:span><text:span text:style-name="T54_17"><text:s/></text:span><text:span text:style-name="T54_18">G6<text:s/>Deep<text:s/>Specialist</text:span><text:span text:style-name="T54_19">)</text:span></text:p>
        </text:list-item>
        <text:list-item>
          <text:p text:style-name="P55"><text:span text:style-name="T55_1">By<text:s/>March<text:s/>2026</text:span><text:span text:style-name="T55_2">,</text:span><text:span text:style-name="T55_3"><text:s/></text:span><text:span text:style-name="T55_4">finalise<text:s/></text:span><text:span text:style-name="T55_5">SECE<text:s/>governance<text:s/>structures<text:s/>in<text:s/></text:span><text:span text:style-name="T55_6">line<text:s/>with<text:s/>the<text:s/>Business<text:s/>Case<text:s/>and<text:s/>FCDO<text:s/>best<text:s/></text:span><text:span text:style-name="T55_7">practice</text:span><text:span text:style-name="T55_8"><text:s/>and</text:span><text:span text:style-name="T55_9"><text:s/>update<text:s/>as<text:s/>necessary<text:s/>on<text:s/>completion<text:s/>of<text:s/>the<text:s/>MRHN<text:s/>inception</text:span><text:span text:style-name="T55_10"><text:s/>period</text:span><text:span text:style-name="T55_11">.</text:span><text:span text:style-name="T55_12"><text:s/>(SECE<text:s/>SRO<text:s/>&amp;<text:s/>PRO<text:s/>&amp;<text:s/>CSA<text:s/>Science<text:s/>Cell<text:s/></text:span><text:span text:style-name="T55_13">Team<text:s/></text:span><text:span text:style-name="T55_14">Lead</text:span><text:span text:style-name="T55_15">er</text:span><text:span text:style-name="T55_16">)</text:span></text:p>
        </text:list-item>
        <text:list-item>
          <text:p text:style-name="P56"><text:span text:style-name="T56_1">By<text:s/>March<text:s/>2026</text:span><text:span text:style-name="T56_2">,</text:span><text:span text:style-name="T56_3"><text:s/></text:span><text:span text:style-name="T56_4">review<text:s/>the<text:s/>programme’s<text:s/>MEL<text:s/>capacity<text:s/>and<text:s/></text:span><text:span text:style-name="T56_5">take<text:s/></text:span><text:span text:style-name="T56_6">steps<text:s/></text:span><text:span text:style-name="T56_7">to<text:s/>ensure<text:s/>that<text:s/>s</text:span><text:span text:style-name="T56_8">pecialised<text:s/></text:span><text:span text:style-name="T56_9">c</text:span><text:span text:style-name="T56_10">apacity<text:s/>is<text:s/>located<text:s/>within<text:s/>the<text:s/>SECE<text:s/>programme<text:s/>to<text:s/>enable<text:s/>the<text:s/>development<text:s/>and<text:s/>review<text:s/>of<text:s/>the<text:s/>systems<text:s/>and<text:s/>metrics</text:span><text:span text:style-name="T56_11">,<text:s/></text:span><text:span text:style-name="T56_12">and<text:s/>approach</text:span><text:span text:style-name="T56_13">es</text:span><text:span text:style-name="T56_14"><text:s/>to<text:s/>base-line<text:s/>development.<text:s/>Funding<text:s/>should<text:s/>also<text:s/>be<text:s/>allocated<text:s/>for<text:s/>mid-term<text:s/>and<text:s/>final<text:s/>programme<text:s/>evaluations</text:span><text:span text:style-name="T56_15"><text:s/></text:span><text:span text:style-name="T56_16">(SECE<text:s/>SRO<text:s/>&amp;<text:s/>PRO)</text:span></text:p>
        </text:list-item>
        <text:list-item>
          <text:p text:style-name="P57"><text:span text:style-name="T57_1">By<text:s/>March<text:s/>2026</text:span><text:span text:style-name="T57_2">,</text:span><text:span text:style-name="T57_3"><text:s/></text:span><text:span text:style-name="T57_4">building<text:s/>on<text:s/>existing<text:s/></text:span><text:span text:style-name="T57_5">work<text:s/>and<text:s/>par</text:span><text:span text:style-name="T57_6">tner</text:span><text:span text:style-name="T57_7">ships<text:s/></text:span><text:span text:style-name="T57_8">a<text:s/></text:span><text:span text:style-name="T57_9">shared<text:s/>plan<text:s/>for</text:span><text:span text:style-name="T57_10"><text:s/></text:span><text:span text:style-name="T57_11">stakeholder<text:s/>engagement</text:span><text:span text:style-name="T57_12">,<text:s/></text:span><text:span text:style-name="T57_13">mapping</text:span><text:span text:style-name="T57_14">,<text:s/></text:span><text:span text:style-name="T57_15">and<text:s/>feedback<text:s/></text:span><text:span text:style-name="T57_16">integrating<text:s/>this<text:s/></text:span><text:span text:style-name="T57_17">into<text:s/>the<text:s/></text:span><text:span text:style-name="T57_18">MHRN<text:s/></text:span><text:span text:style-name="T57_19">inception.</text:span><text:span text:style-name="T57_20"><text:s/></text:span><text:span text:style-name="T57_21">(SECE<text:s/>SRO<text:s/>&amp;<text:s/>PRO<text:s/>&amp;<text:s/>G6<text:s/>Deep<text:s/>Specialist<text:s/></text:span><text:span text:style-name="T57_22">&amp;<text:s/></text:span><text:span text:style-name="T57_23">SECE<text:s/></text:span><text:span text:style-name="T57_24">science<text:s/>advisor<text:s/></text:span><text:span text:style-name="T57_25">&amp;<text:s/></text:span><text:span text:style-name="T57_26">CSA<text:s/>Science<text:s/>Cell<text:s/>Team<text:s/>Leader)</text:span></text:p>
        </text:list-item>
        <text:list-item>
          <text:p text:style-name="P58"><text:span text:style-name="T58_1">By<text:s/></text:span><text:span text:style-name="T58_2">the<text:s/>beginning<text:s/>of<text:s/></text:span><text:span text:style-name="T58_3">September<text:s/></text:span><text:span text:style-name="T58_4">2026</text:span><text:span text:style-name="T58_5"><text:s/>(</text:span><text:span text:style-name="T58_6">latest</text:span><text:span text:style-name="T58_7">)</text:span><text:span text:style-name="T58_8">,</text:span><text:span text:style-name="T58_9"><text:s/></text:span><text:span text:style-name="T58_10">have<text:s/>all<text:s/>components<text:s/>in<text:s/>place<text:s/>for<text:s/>the<text:s/>MHRN<text:s/>to<text:s/>initiate<text:s/>operations</text:span><text:span text:style-name="T58_11"><text:s/></text:span><text:span text:style-name="T58_12">(SECE<text:s/>SRO<text:s/>&amp;<text:s/>PRO<text:s/>&amp;<text:s/>CSA<text:s/>Science<text:s/>Cell<text:s/>Team<text:s/>Leader)</text:span></text:p>
        </text:list-item>
        <text:list-item>
          <text:p text:style-name="P59"><text:span text:style-name="T59_1">By<text:s/></text:span><text:span text:style-name="T59_2">September<text:s/></text:span><text:span text:style-name="T59_3">2026</text:span><text:span text:style-name="T59_4">,</text:span><text:span text:style-name="T59_5"><text:s/>complete</text:span><text:span text:style-name="T59_6"><text:s/>MOUs<text:s/>with<text:s/>UKHSA<text:s/>and<text:s/></text:span><text:span text:style-name="T59_7">D</text:span><text:span text:style-name="T59_8">efence<text:s/>Science<text:s/>and<text:s/>Technology<text:s/>Laboratory<text:s/>(D</text:span><text:span text:style-name="T59_9">stl</text:span><text:span text:style-name="T59_10">)</text:span><text:span text:style-name="T59_11"><text:s/>(S</text:span><text:span text:style-name="T59_12">ECE<text:s/>SRO<text:s/>&amp;<text:s/>PRO<text:s/>&amp;<text:s/>CSA<text:s/>Science<text:s/>Cell<text:s/>Team<text:s/>Leader)</text:span></text:p>
        </text:list-item>
        <text:list-item>
          <text:p text:style-name="P60"><text:span text:style-name="T60_1">By<text:s/>January<text:s/></text:span><text:span text:style-name="T60_2">2026,<text:s/></text:span><text:span text:style-name="T60_3">a<text:s/></text:span><text:span text:style-name="T60_4">short<text:s/>no<text:s/>cost<text:s/>extension<text:s/>to<text:s/>March<text:s/>2029</text:span><text:span text:style-name="T60_5"><text:s/></text:span><text:span text:style-name="T60_6">will<text:s/>be<text:s/></text:span><text:span text:style-name="T60_7">recommended<text:s/>to<text:s/>the<text:s/>CSA</text:span><text:span text:style-name="T60_8"><text:s/></text:span><text:span text:style-name="T60_9">(SECE<text:s/>SRO<text:s/>&amp;<text:s/>PRO<text:s/>&amp;<text:s/>CSA<text:s/>Science<text:s/>Cell<text:s/>Team<text:s/>Leader)</text:span><text:span text:style-name="T60_10">.</text:span><text:span text:style-name="T60_11"><text:s/></text:span></text:p>
        </text:list-item>
      </text:list>
      <text:h text:style-name="P61" text:outline-level="2"><text:span text:style-name="T61_1">B:<text:s/>THEORY<text:s/>OF<text:s/>CHANGE<text:s/>AND<text:s/>PROGRESS<text:s/>TOWARDS<text:s/>OUTCOMES<text:s/></text:span><text:span text:style-name="T61_2">[1-2<text:s/>pages]</text:span></text:h>
      <text:p text:style-name="P62"/>
      <text:p text:style-name="P63"><text:span text:style-name="T63_1">Summarise<text:s/>the<text:s/>programme’s<text:s/></text:span><text:span text:style-name="T63_2"><text:a xlink:type="simple" xlink:href="https://fcogovuk.sharepoint.com/teams/prof/_layouts/15/Doc.aspx?OR=teams&amp;action=edit&amp;sourcedoc=%7bE730D961-222B-456A-A1B3-DE32308F404E%7d"><text:span text:style-name="T63_3">theory<text:s/>of<text:s/>change</text:span></text:a></text:span><text:span text:style-name="T63_4">,<text:s/>including<text:s/>any<text:s/>changes<text:s/>to<text:s/>outcome<text:s/>and<text:s/>impact<text:s/>indicators<text:s/>from<text:s/>the<text:s/>original<text:s/>business<text:s/>case.</text:span></text:p>
      <text:p text:style-name="P64"/>
      <text:p text:style-name="P65"><text:span text:style-name="T65_1">Original</text:span><text:span text:style-name="T65_2"><text:s/></text:span><text:span text:style-name="T65_3">SECE<text:s/></text:span><text:span text:style-name="T65_4">Business<text:s/>Case<text:s/>T</text:span><text:span text:style-name="T65_5">o</text:span><text:span text:style-name="T65_6">C</text:span></text:p>
      <text:p text:style-name="P66"/>
      <text:p text:style-name="P67"><draw:frame svg:x="0cm" svg:y="0cm" svg:width="15.921cm" svg:height="11.094cm" draw:style-name="FR1" text:anchor-type="as-char" draw:z-index="0"><draw:image xlink:href="Pictures/image1.png" xlink:type="simple" xlink:show="embed" xlink:actuate="onLoad"/><svg:desc>A diagram of activities and outcomes

AI-generated content may be incorrect.</svg:desc></draw:frame></text:p>
      <text:p text:style-name="P68"/>
      <text:p text:style-name="P69"><text:span text:style-name="T69_1">The<text:s/>SECE<text:s/>Theory<text:s/>of<text:s/>Change<text:s/>(ToC)<text:s/>was<text:s/>developed<text:s/></text:span><text:span text:style-name="T69_2">as<text:s/>part<text:s/>of<text:s/>the<text:s/></text:span><text:span text:style-name="T69_3">Business<text:s/></text:span><text:span text:style-name="T69_4">Case</text:span><text:span text:style-name="T69_5"><text:s/>process<text:s/></text:span><text:span text:style-name="T69_6">and<text:s/>has<text:s/>not<text:s/>been<text:s/>re</text:span><text:span text:style-name="T69_7">vised<text:s/></text:span><text:span text:style-name="T69_8">since</text:span><text:span text:style-name="T69_9"><text:s/>that<text:s/>time</text:span><text:span text:style-name="T69_10">.<text:s/></text:span><text:span text:style-name="T69_11">It<text:s/>reflects<text:s/>high<text:s/>level<text:s/>outcomes<text:s/>and<text:s/>impact.<text:s/></text:span><text:span text:style-name="T69_12">The<text:s/>key<text:s/></text:span><text:span text:style-name="T69_13">evidence,<text:s/></text:span><text:span text:style-name="T69_14">assumptions<text:s/>and<text:s/></text:span><text:span text:style-name="T69_15">steps<text:s/>from<text:s/>the<text:s/>outputs<text:s/>to<text:s/>achieving<text:s/>the<text:s/>outcomes<text:s/>and<text:s/>impact<text:s/>remain<text:s/>valid</text:span><text:span text:style-name="T69_16">.<text:s/></text:span><text:span text:style-name="T69_17">Given<text:s/>that<text:s/>the<text:s/>programme<text:s/>remains<text:s/>in<text:s/></text:span><text:span text:style-name="T69_18">development</text:span><text:span text:style-name="T69_19">,</text:span><text:span text:style-name="T69_20"><text:s/></text:span><text:span text:style-name="T69_21">change<text:s/>pathways<text:s/>and<text:s/>assumptions<text:s/>have<text:s/>not<text:s/>been<text:s/>fully<text:s/>tested.<text:s/></text:span></text:p>
      <text:p text:style-name="P70"/>
      <text:p text:style-name="P71"><text:span text:style-name="T71_1">The<text:s/></text:span><text:span text:style-name="T71_2">Natural<text:s/>Hazard<text:s/>Science<text:s/>Hub<text:s/>(NHSH)<text:s/></text:span><text:span text:style-name="T71_3">is<text:s/>the<text:s/>first<text:s/>element<text:s/>of<text:s/>SECE<text:s/>to<text:s/>become<text:s/>full</text:span><text:span text:style-name="T71_4">y</text:span><text:span text:style-name="T71_5"><text:s/>operational.<text:s/>It<text:s/></text:span><text:span text:style-name="T71_6">has<text:s/>developed<text:s/>nested<text:s/>‘project’<text:s/>level<text:s/>ToCs</text:span><text:span text:style-name="T71_7"><text:s/></text:span><text:span text:style-name="T71_8">as<text:s/>part<text:s/>of<text:s/></text:span><text:span text:style-name="T71_9">the<text:s/>M</text:span><text:span text:style-name="T71_10">O</text:span><text:span text:style-name="T71_11">Us<text:s/>agreed<text:s/>between<text:s/>FCDO<text:s/>and<text:s/></text:span><text:span text:style-name="T71_12">the<text:s/></text:span><text:span text:style-name="T71_13">BGS</text:span><text:span text:style-name="T71_14">,<text:s/>and<text:s/></text:span><text:span text:style-name="T71_15">the<text:s/></text:span><text:span text:style-name="T71_16">MO</text:span><text:span text:style-name="T71_17">.<text:s/></text:span><text:span text:style-name="T71_18">The<text:s/>need<text:s/>for<text:s/>separate<text:s/>ToCs<text:s/>stems<text:s/>from<text:s/>the<text:s/></text:span><text:span text:style-name="T71_19">unique<text:s/>pathways,<text:s/>assumptions,<text:s/>and<text:s/>risks</text:span><text:span text:style-name="T71_20"><text:s/></text:span><text:span text:style-name="T71_21">involved.<text:s/></text:span><text:span text:style-name="T71_22">These</text:span><text:span text:style-name="T71_23"><text:s/>ToCs</text:span><text:span text:style-name="T71_24"><text:s/></text:span><text:span text:style-name="T71_25">are<text:s/>more<text:s/>granular<text:s/>than<text:s/>the<text:s/>overall<text:s/>SECE<text:s/>ToC</text:span><text:span text:style-name="T71_26"><text:s/></text:span><text:span text:style-name="T71_27">and<text:s/>show<text:s/></text:span><text:span text:style-name="T71_28">how<text:s/>each<text:s/>project<text:s/>contributes<text:s/>to<text:s/></text:span><text:span text:style-name="T71_29">overall<text:s/>SECE<text:s/></text:span><text:span text:style-name="T71_30">programme<text:s/>outcomes</text:span><text:span text:style-name="T71_31"><text:s/>and<text:s/>impact</text:span><text:span text:style-name="T71_32">.<text:s/>T</text:span><text:span text:style-name="T71_33">o<text:s/>date<text:s/>these<text:s/></text:span><text:span text:style-name="T71_34">ToCs<text:s/>have<text:s/>been<text:s/></text:span><text:span text:style-name="T71_35">used<text:s/>to<text:s/>help<text:s/>define<text:s/></text:span><text:span text:style-name="T71_36">and<text:s/>refine<text:s/></text:span><text:span text:style-name="T71_37">specific<text:s/></text:span><text:span text:style-name="T71_38">project<text:s/>level<text:s/></text:span><text:span text:style-name="T71_39">indicators<text:s/>and<text:s/>learning<text:s/>questions</text:span><text:span text:style-name="T71_40">.</text:span></text:p>
      <text:p text:style-name="P72"/>
      <text:p text:style-name="P73"><text:span text:style-name="T73_1">The<text:s/>development<text:s/>of<text:s/>the<text:s/></text:span><text:span text:style-name="T73_2">M</text:span><text:span text:style-name="T73_3">O</text:span><text:span text:style-name="T73_4"><text:s/></text:span><text:span text:style-name="T73_5">T</text:span><text:span text:style-name="T73_6">o</text:span><text:span text:style-name="T73_7">C</text:span><text:span text:style-name="T73_8"><text:s/>(see<text:s/>below)</text:span><text:span text:style-name="T73_9">,<text:s/></text:span><text:span text:style-name="T73_10">wh</text:span><text:span text:style-name="T73_11">ich<text:s/>is<text:s/></text:span><text:span text:style-name="T73_12">aligned<text:s/>with<text:s/>the<text:s/>new<text:s/>MO<text:s/>strategy</text:span><text:span text:style-name="T73_13">,<text:s/>p</text:span><text:span text:style-name="T73_14">rovides<text:s/>a<text:s/>structured<text:s/>framework<text:s/>for<text:s/>how<text:s/>the<text:s/>MO</text:span><text:span text:style-name="T73_15">’s<text:s/></text:span><text:span text:style-name="T73_16">support<text:s/>will<text:s/>deliver<text:s/>meaningful<text:s/>improvements<text:s/>in<text:s/>emergency<text:s/>preparedness,<text:s/>response,<text:s/>and<text:s/>long-term<text:s/>planning<text:s/>through<text:s/>the<text:s/>provision<text:s/>and<text:s/>uptake<text:s/>of<text:s/>high-quality<text:s/>weather<text:s/>and<text:s/>climate<text:s/>intelligence.</text:span><text:span text:style-name="T73_17"><text:s/>The<text:s/>ToC<text:s/>was<text:s/>developed<text:s/>c</text:span><text:span text:style-name="T73_18">onsultatively</text:span><text:span text:style-name="T73_19"><text:s/>with<text:s/>the<text:s/>SECE<text:s/></text:span><text:span text:style-name="T73_20">NHSH<text:s/></text:span><text:span text:style-name="T73_21">t</text:span><text:span text:style-name="T73_22">eam</text:span><text:span text:style-name="T73_23">,<text:s/>a<text:s/>key<text:s/>learning<text:s/>from<text:s/>this<text:s/>process</text:span><text:span text:style-name="T73_24"><text:s/></text:span><text:span text:style-name="T73_25">was<text:s/>that<text:s/>there<text:s/>is<text:s/>a<text:s/></text:span><text:span text:style-name="T73_26">need<text:s/>to<text:s/>fully<text:s/></text:span><text:span text:style-name="T73_27">consider<text:s/></text:span><text:span text:style-name="T73_28">outcomes<text:s/></text:span><text:span text:style-name="T73_29">which<text:s/></text:span><text:span text:style-name="T73_30">take<text:s/>account<text:s/>of<text:s/>the<text:s/>pr</text:span><text:span text:style-name="T73_31">o</text:span><text:span text:style-name="T73_32">gramme<text:s/></text:span><text:span text:style-name="T73_33">funding<text:s/>streams</text:span><text:span text:style-name="T73_34">:<text:s/></text:span><text:span text:style-name="T73_35">ODA<text:s/>and<text:s/></text:span><text:span text:style-name="T73_36">Non-ODA</text:span><text:span text:style-name="T73_37"><text:s/>Research<text:s/>(CDEL)<text:s/>and<text:s/>Operational<text:s/>support<text:s/>(RDEL)</text:span><text:span text:style-name="T73_38">)</text:span><text:span text:style-name="T73_39">.</text:span></text:p>
      <text:p text:style-name="P74"/>
      <text:p text:style-name="P75"><text:span text:style-name="T75_1">Met<text:s/>Office<text:s/>Nested<text:s/>Project<text:s/>ToC</text:span></text:p>
      <text:p text:style-name="P76"><draw:frame svg:x="0cm" svg:y="0cm" svg:width="15.921cm" svg:height="8.969cm" draw:style-name="FR2" text:anchor-type="as-char" draw:z-index="0"><draw:image xlink:href="Pictures/image2.png" xlink:type="simple" xlink:show="embed" xlink:actuate="onLoad"/><svg:desc>A diagram of activities and outflows

AI-generated content may be incorrect.</svg:desc></draw:frame></text:p>
      <text:p text:style-name="P77"/>
      <text:p text:style-name="P78"><text:span text:style-name="T78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78_2">the<text:s/>year<text:s/>ahead?</text:span><text:span text:style-name="T78_3"><text:s/></text:span></text:p>
      <text:p text:style-name="P79"><text:span text:style-name="T79_1">The<text:s/>results<text:s/>framework<text:s/>for<text:s/></text:span><text:span text:style-name="T79_2">2025</text:span><text:span text:style-name="T79_3"><text:s/></text:span><text:span text:style-name="T79_4">highlighted<text:s/>the<text:s/>need<text:s/>to<text:s/>e</text:span><text:span text:style-name="T79_5">stablish<text:s/>additional<text:s/>measures<text:s/>to<text:s/></text:span><text:span text:style-name="T79_6">determine<text:s/></text:span><text:span text:style-name="T79_7">impacts<text:s/>and<text:s/></text:span><text:span text:style-name="T79_8">outcome</text:span><text:span text:style-name="T79_9">s,<text:s/></text:span><text:span text:style-name="T79_10">and<text:s/>to<text:s/>establish<text:s/></text:span><text:span text:style-name="T79_11">baseline<text:s/>and<text:s/>targets<text:s/>for<text:s/></text:span><text:span text:style-name="T79_12">the<text:s/></text:span><text:span text:style-name="T79_13">remainder<text:s/>of<text:s/>programme</text:span><text:span text:style-name="T79_14">.<text:s/></text:span><text:span text:style-name="T79_15">T</text:span><text:span text:style-name="T79_16">his<text:s/>work<text:s/>has<text:s/>been<text:s/>considered<text:s/>in<text:s/>the<text:s/>development<text:s/>of<text:s/>the<text:s/>ToCs<text:s/>and<text:s/>log</text:span><text:span text:style-name="T79_17"><text:s/>frames<text:s/>for<text:s/>the<text:s/>M</text:span><text:span text:style-name="T79_18">O</text:span><text:span text:style-name="T79_19"><text:s/>and<text:s/>BGS<text:s/></text:span><text:span text:style-name="T79_20">projects<text:s/>and</text:span><text:span text:style-name="T79_21"><text:s/>will<text:s/>be<text:s/></text:span><text:span text:style-name="T79_22">completed</text:span><text:span text:style-name="T79_23"><text:s/></text:span><text:span text:style-name="T79_24">following<text:s/>completion<text:s/>of<text:s/>the<text:s/>MHRN<text:s/>competition</text:span><text:span text:style-name="T79_25">.</text:span></text:p>
      <text:p text:style-name="P80"/>
      <text:p text:style-name="P81"><text:span text:style-name="T81_1">T</text:span><text:span text:style-name="T81_2">he<text:s/>process<text:s/>of<text:s/>developing<text:s/>‘nested’<text:s/>project<text:s/>ToCs<text:s/></text:span><text:span text:style-name="T81_3">was<text:s/>found<text:s/>to<text:s/>take<text:s/>considerable<text:s/>time</text:span><text:span text:style-name="T81_4">.<text:s/>I</text:span><text:span text:style-name="T81_5">t<text:s/>was<text:s/></text:span><text:span text:style-name="T81_6">noted<text:s/>that<text:s/></text:span><text:span text:style-name="T81_7">the<text:s/>review<text:s/>and<text:s/>development<text:s/>of<text:s/>the<text:s/>ToCs<text:s/>and<text:s/>associated<text:s/>log<text:s/>frames<text:s/></text:span><text:span text:style-name="T81_8">would<text:s/>benefit<text:s/>considerably<text:s/>from<text:s/></text:span><text:span text:style-name="T81_9">additional<text:s/></text:span><text:span text:style-name="T81_10">MEL<text:s/>technical<text:s/>input.</text:span><text:span text:style-name="T81_11"><text:s/></text:span><text:span text:style-name="T81_12">During<text:s/>the<text:s/>next<text:s/>stage<text:s/>of<text:s/>the<text:s/>programme<text:s/>the<text:s/>team<text:s/>will<text:s/>be<text:s/></text:span><text:span text:style-name="T81_13">supported<text:s/></text:span><text:span text:style-name="T81_14">by<text:s/>the<text:s/></text:span><text:span text:style-name="T81_15">Evaluation<text:s/>Quality<text:s/>Assurance<text:s/>and<text:s/>Learning<text:s/>Service</text:span><text:span text:style-name="T81_16"><text:s/>(EQUALS)</text:span><text:span text:style-name="T81_17">,<text:s/>a<text:s/>support<text:s/>mechanism<text:s/>provided<text:s/>by<text:s/>the<text:s/>FCDO’s<text:s/>Evaluation<text:s/>Unit</text:span><text:span text:style-name="T81_18">,<text:s/>to</text:span><text:span text:style-name="T81_19"><text:s/>review<text:s/>the<text:s/>SECE<text:s/>programme<text:s/>and<text:s/></text:span><text:span text:style-name="T81_20">MO<text:s/>and<text:s/>BGS<text:s/>ToCs<text:s/>and<text:s/>associated<text:s/>log<text:s/></text:span><text:span text:style-name="T81_21">frames</text:span><text:span text:style-name="T81_22">,</text:span><text:span text:style-name="T81_23"><text:s/>and</text:span><text:span text:style-name="T81_24"><text:s/></text:span><text:span text:style-name="T81_25">to<text:s/></text:span><text:span text:style-name="T81_26">support<text:s/></text:span><text:span text:style-name="T81_27">the<text:s/></text:span><text:span text:style-name="T81_28">MHRN</text:span><text:span text:style-name="T81_29"><text:s/>during<text:s/>its<text:s/>inception</text:span><text:span text:style-name="T81_30">.<text:s/></text:span><text:span text:style-name="T81_31">A<text:s/></text:span><text:span text:style-name="T81_32">plan<text:s/>will<text:s/></text:span><text:span text:style-name="T81_33">be<text:s/></text:span><text:span text:style-name="T81_34">developed<text:s/>to<text:s/></text:span><text:span text:style-name="T81_35">support<text:s/>the<text:s/></text:span><text:span text:style-name="T81_36">measurement<text:s/>of<text:s/>programme<text:s/>impacts<text:s/>and<text:s/>outcomes,<text:s/></text:span><text:span text:style-name="T81_37">the<text:s/></text:span><text:span text:style-name="T81_38">establish</text:span><text:span text:style-name="T81_39">ment<text:s/>of<text:s/></text:span><text:span text:style-name="T81_40">programme<text:s/></text:span><text:span text:style-name="T81_41">baseline</text:span><text:span text:style-name="T81_42">s</text:span><text:span text:style-name="T81_43"><text:s/>and<text:s/>targets</text:span><text:span text:style-name="T81_44">,<text:s/>and<text:s/>to<text:s/>capture<text:s/>key<text:s/>learnings</text:span><text:span text:style-name="T81_45"><text:s/>through<text:s/>this<text:s/>work<text:s/>and<text:s/>during<text:s/>MHRN<text:s/></text:span><text:span text:style-name="T81_46">inceptio</text:span><text:span text:style-name="T81_47">n</text:span><text:span text:style-name="T81_48">.</text:span></text:p>
      <text:p text:style-name="P82"/>
      <text:p text:style-name="P83"><text:span text:style-name="T83_1">Justify<text:s/>whether<text:s/>the<text:s/>programme<text:s/>should<text:s/>continue,<text:s/>based<text:s/>on<text:s/>its<text:s/>own<text:s/>merits<text:s/>and<text:s/>in<text:s/>the<text:s/>context<text:s/>of<text:s/>the<text:s/>wider<text:s/>portfolio</text:span><text:span text:style-name="T83_2">.</text:span></text:p>
      <text:p text:style-name="P84"><text:span text:style-name="T84_1">The<text:s/>programme<text:s/></text:span><text:span text:style-name="T84_2">is<text:s/>at<text:s/>an<text:s/>early<text:s/>stage,<text:s/>but<text:s/>evidence<text:s/>so<text:s/>far<text:s/>suggests<text:s/>that<text:s/>it<text:s/>represents<text:s/></text:span><text:span text:style-name="T84_3">good<text:s/>value<text:s/>for<text:s/>money<text:s/>for<text:s/>FCDO</text:span><text:span text:style-name="T84_4">,</text:span><text:span text:style-name="T84_5"><text:s/></text:span><text:span text:style-name="T84_6">supporting<text:s/>officials<text:s/>across<text:s/>FCDO,<text:s/></text:span><text:span text:style-name="T84_7">and<text:s/></text:span><text:span text:style-name="T84_8">providing<text:s/>a<text:s/>valuable<text:s/>offer<text:s/>on<text:s/>capability,<text:s/>which<text:s/>functions<text:s/>in<text:s/>tandem<text:s/>with<text:s/></text:span><text:span text:style-name="T84_9">the<text:s/></text:span><text:span text:style-name="T84_10">programme’s</text:span><text:span text:style-name="T84_11"><text:s/></text:span><text:span text:style-name="T84_12">research<text:s/>focus</text:span><text:span text:style-name="T84_13">.<text:s/>The<text:s/>programme<text:s/></text:span><text:span text:style-name="T84_14">has</text:span><text:span text:style-name="T84_15"><text:s/></text:span><text:span text:style-name="T84_16">develop</text:span><text:span text:style-name="T84_17">ed</text:span><text:span text:style-name="T84_18"><text:s/>internal<text:s/></text:span><text:span text:style-name="T84_19">and<text:s/>external<text:s/></text:span><text:span text:style-name="T84_20">relationships<text:s/>and</text:span><text:span text:style-name="T84_21"><text:s/>provid</text:span><text:span text:style-name="T84_22">ed</text:span><text:span text:style-name="T84_23"><text:s/></text:span><text:span text:style-name="T84_24">evidence<text:s/></text:span><text:span text:style-name="T84_25">and<text:s/></text:span><text:span text:style-name="T84_26">assistance<text:s/></text:span><text:span text:style-name="T84_27">which<text:s/></text:span><text:span text:style-name="T84_28">has<text:s/>already<text:s/>demonstrated<text:s/></text:span><text:span text:style-name="T84_29">benefit</text:span><text:span text:style-name="T84_30">s</text:span><text:span text:style-name="T84_31"><text:s/>in<text:s/></text:span><text:span text:style-name="T84_32">supporting<text:s/>FCDO<text:s/>decision</text:span><text:span text:style-name="T84_33"><text:s/>making</text:span><text:span text:style-name="T84_34">.</text:span><text:span text:style-name="T84_35"><text:s/></text:span></text:p>
      <text:p text:style-name="P85"/>
      <text:p text:style-name="P86"><text:span text:style-name="T86_1">Delays<text:s/>in<text:s/>key<text:s/>areas<text:s/></text:span><text:span text:style-name="T86_2">will<text:s/></text:span><text:span text:style-name="T86_3">be<text:s/>addressed<text:s/></text:span><text:span text:style-name="T86_4">in<text:s/>the<text:s/>coming<text:s/>year<text:s/></text:span><text:span text:style-name="T86_5">to<text:s/>ensure<text:s/>a<text:s/>good<text:s/>return<text:s/>on<text:s/>investment.<text:s/></text:span><text:span text:style-name="T86_6">D</text:span><text:span text:style-name="T86_7">espite<text:s/></text:span><text:span text:style-name="T86_8">the</text:span><text:span text:style-name="T86_9">se</text:span><text:span text:style-name="T86_10"><text:s/></text:span><text:span text:style-name="T86_11">delays<text:s/>the<text:s/></text:span><text:span text:style-name="T86_12">SECE<text:s/></text:span><text:span text:style-name="T86_13">NHSH<text:s/></text:span><text:span text:style-name="T86_14">has</text:span><text:span text:style-name="T86_15"><text:s/></text:span><text:span text:style-name="T86_16">already<text:s/></text:span><text:span text:style-name="T86_17">added<text:s/></text:span><text:span text:style-name="T86_18">value<text:s/>and<text:s/>made<text:s/></text:span><text:span text:style-name="T86_19">strong<text:s/>contributions<text:s/></text:span><text:span text:style-name="T86_20">to<text:s/></text:span><text:span text:style-name="T86_21">FCDO<text:s/>emergency<text:s/>responses<text:s/>(such<text:s/>as<text:s/>Hurricane<text:s/>Melissa).<text:s/></text:span><text:span text:style-name="T86_22">T</text:span><text:span text:style-name="T86_23">his<text:s/></text:span><text:span text:style-name="T86_24">positive<text:s/>impact<text:s/>is</text:span><text:span text:style-name="T86_25"><text:s/>likely<text:s/>to<text:s/></text:span><text:span text:style-name="T86_26">increase<text:s/>as<text:s/>the</text:span><text:span text:style-name="T86_27"><text:s/>MHRN</text:span><text:span text:style-name="T86_28">,<text:s/>and<text:s/></text:span><text:span text:style-name="T86_29">the<text:s/>Health<text:s/>and<text:s/>Security<text:s/></text:span><text:span text:style-name="T86_30">components<text:s/></text:span><text:span text:style-name="T86_31">of<text:s/>the<text:s/>programme<text:s/></text:span><text:span text:style-name="T86_32">are<text:s/>added.</text:span><text:span text:style-name="T86_33"><text:s/></text:span><text:span text:style-name="T86_34">A<text:s/>major<text:s/>task<text:s/>for<text:s/></text:span><text:span text:style-name="T86_35">the<text:s/>CSA<text:s/>SC<text:s/>/<text:s/>SECE</text:span><text:span text:style-name="T86_36"><text:s/></text:span><text:span text:style-name="T86_37">going<text:s/>forward<text:s/>will<text:s/>be<text:s/></text:span><text:span text:style-name="T86_38">to<text:s/>communicate</text:span><text:span text:style-name="T86_39"><text:s/></text:span><text:span text:style-name="T86_40">with<text:s/></text:span><text:span text:style-name="T86_41">FCDO<text:s/>Departments<text:s/></text:span><text:span text:style-name="T86_42">and<text:s/>Posts<text:s/></text:span><text:span text:style-name="T86_43">o</text:span><text:span text:style-name="T86_44">n<text:s/>the<text:s/></text:span><text:span text:style-name="T86_45">capability<text:s/>of<text:s/>SECE<text:s/></text:span><text:span text:style-name="T86_46">to<text:s/>ensure<text:s/></text:span><text:span text:style-name="T86_47">uptake<text:s/>and<text:s/></text:span><text:span text:style-name="T86_48">use.<text:s/></text:span></text:p>
      <text:p text:style-name="P87"/>
      <text:p text:style-name="P88"/>
      <text:p text:style-name="P89"/>
      <text:h text:style-name="P90" text:outline-level="2"><text:span text:style-name="T90_1">C.<text:s/>DETAILED<text:s/>OUTPUT<text:s/>SCORING</text:span><text:span text:style-name="T90_2"><text:s/>[aim<text:s/>for<text:s/>1<text:s/>page<text:s/>per<text:s/>output]</text:span></text:h>
      <text:p text:style-name="P91"/>
      <table:table table:style-name="Table4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9">
          <table:table-cell table:style-name="Cell26">
            <text:p text:style-name="P92"><text:span text:style-name="T92_1">Output<text:s/>Title<text:s/></text:span></text:p>
          </table:table-cell>
          <table:table-cell table:style-name="Cell27" table:number-columns-spanned="4">
            <text:p text:style-name="P93"><text:span text:style-name="T93_1">Establishment<text:s/>of<text:s/>one-stop-shop<text:s/>for<text:s/>science<text:s/>for<text:s/>emergencies.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8" table:number-columns-spanned="2">
            <text:p text:style-name="P94"><text:span text:style-name="T94_1">Output<text:s/>number:<text:s/></text:span></text:p>
          </table:table-cell>
          <table:covered-table-cell/>
          <table:table-cell table:style-name="Cell29">
            <text:p text:style-name="P95"><text:span text:style-name="T95_1">1</text:span></text:p>
          </table:table-cell>
          <table:table-cell table:style-name="Cell30">
            <text:p text:style-name="P96"><text:span text:style-name="T96_1">Output<text:s/>Score:<text:s/></text:span></text:p>
          </table:table-cell>
          <table:table-cell table:style-name="Cell31">
            <text:p text:style-name="P97"><text:span text:style-name="T97_1">B</text:span></text:p>
          </table:table-cell>
        </table:table-row>
        <table:table-row table:style-name="Row11">
          <table:table-cell table:style-name="Cell32" table:number-columns-spanned="2">
            <text:p text:style-name="P98"><text:span text:style-name="T98_1">Impact<text:s/>weighting<text:s/>(%):<text:s text:c="2"/></text:span></text:p>
          </table:table-cell>
          <table:covered-table-cell/>
          <table:table-cell table:style-name="Cell33">
            <text:p text:style-name="P99"><text:span text:style-name="T99_1">30</text:span></text:p>
          </table:table-cell>
          <table:table-cell table:style-name="Cell34">
            <text:p text:style-name="P100"><text:span text:style-name="T100_1">Weighting<text:s/>revised<text:s/>since<text:s/>last<text:s/>AR?<text:s/></text:span></text:p>
          </table:table-cell>
          <table:table-cell table:style-name="Cell35">
            <text:p text:style-name="P101"><text:span text:style-name="T101_1">NA</text:span></text:p>
          </table:table-cell>
        </table:table-row>
      </table:table>
      <text:p text:style-name="P102"/>
      <table:table table:style-name="Table5">
        <table:table-column table:style-name="Column16"/>
        <table:table-column table:style-name="Column17"/>
        <table:table-column table:style-name="Column18"/>
        <table:table-row table:style-name="Row12">
          <table:table-cell table:style-name="Cell36">
            <text:p text:style-name="P103"><text:span text:style-name="T103_1">Indicator(s)</text:span></text:p>
          </table:table-cell>
          <table:table-cell table:style-name="Cell37">
            <text:p text:style-name="P104"><text:span text:style-name="T104_1">Milestone(s)<text:s/>for<text:s/>this<text:s/>review</text:span></text:p>
          </table:table-cell>
          <table:table-cell table:style-name="Cell38">
            <text:p text:style-name="P105"><text:span text:style-name="T105_1">Progress<text:s/></text:span></text:p>
          </table:table-cell>
        </table:table-row>
        <table:table-row table:style-name="Row13">
          <table:table-cell table:style-name="Cell39">
            <text:p text:style-name="P106"><text:span text:style-name="T106_1">Output<text:s/>indicator<text:s/>1.1</text:span><text:span text:style-name="T106_2">:<text:s/></text:span><text:span text:style-name="T106_3">Establishment<text:s/>of<text:s/>SECE<text:s/>with<text:s/>clear<text:s/>ToR,<text:s/>governance<text:s/>structure,<text:s/>and<text:s/>strategy<text:s/>in<text:s/>place<text:s/>and<text:s/>agreed</text:span></text:p>
          </table:table-cell>
          <table:table-cell table:style-name="Cell40">
            <text:p text:style-name="P107"><text:span text:style-name="T107_1">Achieved</text:span><text:span text:style-name="T107_2"><text:s/></text:span><text:span text:style-name="T107_3">by<text:s/></text:span><text:span text:style-name="T107_4">EOY</text:span></text:p>
          </table:table-cell>
          <table:table-cell table:style-name="Cell41">
            <text:p text:style-name="P108"><text:span text:style-name="T108_1">Partially<text:s/></text:span><text:span text:style-name="T108_2">met</text:span><text:span text:style-name="T108_3">:<text:s/></text:span><text:span text:style-name="T108_4">SECE<text:s/>established</text:span><text:span text:style-name="T108_5"><text:s/>draft<text:s/>governance</text:span><text:span text:style-name="T108_6"><text:s/>str</text:span><text:span text:style-name="T108_7">ucture</text:span><text:span text:style-name="T108_8"><text:s/>and<text:s/>a<text:s/></text:span><text:span text:style-name="T108_9">strategy<text:s/>for<text:s/></text:span><text:span text:style-name="T108_10">programme<text:s/>development<text:s/></text:span><text:span text:style-name="T108_11">has<text:s/>been<text:s/></text:span><text:span text:style-name="T108_12">implemented</text:span><text:span text:style-name="T108_13"><text:s/></text:span></text:p>
          </table:table-cell>
        </table:table-row>
        <table:table-row table:style-name="Row14">
          <table:table-cell table:style-name="Cell42">
            <text:p text:style-name="P109"><text:span text:style-name="T109_1">Output<text:s/>indicator<text:s/>1.2:</text:span><text:span text:style-name="T109_2"><text:s/></text:span><text:span text:style-name="T109_3">Proportion<text:s/>of<text:s/>internal<text:s/>SECE<text:s/>expert<text:s/>and<text:s/>supporting<text:s/>roles<text:s/>resourced</text:span></text:p>
          </table:table-cell>
          <table:table-cell table:style-name="Cell43">
            <text:p text:style-name="P110"><text:span text:style-name="T110_1">50%</text:span></text:p>
          </table:table-cell>
          <table:table-cell table:style-name="Cell44">
            <text:p text:style-name="P111"><text:span text:style-name="T111_1">Partially<text:s/>met</text:span><text:span text:style-name="T111_2">:<text:s/></text:span><text:span text:style-name="T111_3">five<text:s/></text:span><text:span text:style-name="T111_4">core<text:s/>SECE<text:s/>internal<text:s/>team<text:s/></text:span><text:span text:style-name="T111_5">programme<text:s/>staff<text:s/>in<text:s/></text:span><text:span text:style-name="T111_6">place</text:span><text:span text:style-name="T111_7"><text:s/></text:span><text:span text:style-name="T111_8">and<text:s/></text:span><text:span text:style-name="T111_9">two<text:s/></text:span><text:span text:style-name="T111_10">embedded<text:s/>staff<text:s/></text:span><text:span text:style-name="T111_11">from<text:s/>the<text:s/>MO<text:s/>and<text:s/>BGS</text:span><text:span text:style-name="T111_12">.<text:s/></text:span></text:p>
          </table:table-cell>
        </table:table-row>
        <table:table-row table:style-name="Row15">
          <table:table-cell table:style-name="Cell45">
            <text:p text:style-name="P112"><text:span text:style-name="T112_1">Output<text:s/>indicator<text:s/>1.3</text:span><text:span text:style-name="T112_2">:<text:s/></text:span><text:span text:style-name="T112_3">Establishment<text:s/>of<text:s/>MOUs<text:s/>and</text:span><text:span text:style-name="T112_4"><text:s/></text:span><text:span text:style-name="T112_5">/or<text:s/>other<text:s/>bilateral<text:s/>arrangements<text:s/>to<text:s/>meet<text:s/>gaps<text:s/>in<text:s/>expertise<text:s/>x-HMG<text:s/>and<text:s/>amongst<text:s/>partners</text:span></text:p>
          </table:table-cell>
          <table:table-cell table:style-name="Cell46">
            <text:p text:style-name="P113"><text:span text:style-name="T113_1">Achieved<text:s/>by<text:s/>EOY</text:span></text:p>
          </table:table-cell>
          <table:table-cell table:style-name="Cell47">
            <text:p text:style-name="P114"><text:span text:style-name="T114_1">Partially<text:s/></text:span><text:span text:style-name="T114_2">met:</text:span><text:span text:style-name="T114_3"><text:s/></text:span><text:span text:style-name="T114_4">MO</text:span><text:span text:style-name="T114_5"><text:s/>&amp;<text:s/></text:span><text:span text:style-name="T114_6">BGS</text:span><text:span text:style-name="T114_7"><text:s/></text:span><text:span text:style-name="T114_8">MOUs<text:s/>in<text:s/>place<text:s/></text:span><text:span text:style-name="T114_9">(April<text:s/></text:span><text:span text:style-name="T114_10">25)</text:span><text:span text:style-name="T114_11">.<text:s/>Work<text:s/></text:span><text:span text:style-name="T114_12">begin</text:span><text:span text:style-name="T114_13">ning</text:span><text:span text:style-name="T114_14"><text:s/>on<text:s/></text:span><text:span text:style-name="T114_15">MOUs<text:s/>with<text:s/>UKHSA<text:s/>and<text:s/></text:span><text:span text:style-name="T114_16">D</text:span><text:span text:style-name="T114_17">stl</text:span><text:span text:style-name="T114_18">.<text:s/></text:span><text:span text:style-name="T114_19">.</text:span></text:p>
          </table:table-cell>
        </table:table-row>
        <table:table-row table:style-name="Row16">
          <table:table-cell table:style-name="Cell48">
            <text:p text:style-name="P115"><text:span text:style-name="T115_1">Output<text:s/>indicator<text:s/>1.4:</text:span><text:span text:style-name="T115_2"><text:s/></text:span><text:span text:style-name="T115_3">Establishment<text:s/>of<text:s/>partnership<text:s/>agreement<text:s/>to<text:s/>provide<text:s/>external<text:s/>expertise<text:s/>and<text:s/>support<text:s/>to<text:s/>FCDO</text:span></text:p>
          </table:table-cell>
          <table:table-cell table:style-name="Cell49">
            <text:p text:style-name="P116"><text:span text:style-name="T116_1">Achieved<text:s/>by<text:s/>EOY</text:span></text:p>
          </table:table-cell>
          <table:table-cell table:style-name="Cell50">
            <text:p text:style-name="P117"><text:span text:style-name="T117_1">Partially<text:s/></text:span><text:span text:style-name="T117_2">met</text:span><text:span text:style-name="T117_3">:<text:s/></text:span><text:span text:style-name="T117_4">Strong<text:s/>progress<text:s/>with<text:s/></text:span><text:span text:style-name="T117_5">MHRN<text:s/></text:span><text:span text:style-name="T117_6">competition:<text:s/></text:span><text:span text:style-name="T117_7">i</text:span><text:span text:style-name="T117_8">nitial<text:s/></text:span><text:span text:style-name="T117_9">selection<text:s/></text:span><text:span text:style-name="T117_10">stage<text:s/></text:span><text:span text:style-name="T117_11">complete</text:span><text:span text:style-name="T117_12">d</text:span><text:span text:style-name="T117_13">,<text:s/></text:span><text:span text:style-name="T117_14">full<text:s/>proposals<text:s/></text:span><text:span text:style-name="T117_15">submitted<text:s/></text:span><text:span text:style-name="T117_16">December<text:s/></text:span><text:span text:style-name="T117_17">20</text:span><text:span text:style-name="T117_18">25</text:span><text:span text:style-name="T117_19"><text:s/></text:span></text:p>
          </table:table-cell>
        </table:table-row>
      </table:table>
      <text:p text:style-name="P118"><text:span text:style-name="T118_1">Briefly<text:s/>describe<text:s/>the<text:s/>output’s<text:s/>activities<text:s/>and<text:s/>provide<text:s/>supporting<text:s/>narrative<text:s/>for<text:s/>the<text:s/>score.<text:s/></text:span></text:p>
      <text:p text:style-name="P119"><text:span text:style-name="T119_1">1.1:<text:s/></text:span><text:span text:style-name="T119_2">The<text:s/>SECE<text:s/>has<text:s/>been<text:s/>established<text:s/>and<text:s/>is<text:s/></text:span><text:span text:style-name="T119_3">partially<text:s/></text:span><text:span text:style-name="T119_4">operational</text:span><text:span text:style-name="T119_5">,<text:s/></text:span><text:span text:style-name="T119_6">the<text:s/></text:span><text:span text:style-name="T119_7">SECE<text:s/>NHSH</text:span><text:span text:style-name="T119_8"><text:s/></text:span><text:span text:style-name="T119_9">providing<text:s/>high<text:s/>quality<text:s/>science<text:s/>for<text:s/>emergencies<text:s/>advice<text:s/>in<text:s/>the<text:s/>natural<text:s/>hazards<text:s/>space</text:span><text:span text:style-name="T119_10">.</text:span><text:span text:style-name="T119_11"><text:s/></text:span><text:span text:style-name="T119_12">A<text:s/>first<text:s/>draft<text:s/>of<text:s/>the<text:s/>governance<text:s/>structure<text:s/>has<text:s/>been<text:s/>developed,<text:s/>and<text:s/>work<text:s/>on<text:s/></text:span><text:span text:style-name="T119_13">updating<text:s/></text:span><text:span text:style-name="T119_14">the<text:s/></text:span><text:span text:style-name="T119_15">strategy<text:s/>is<text:s/>in<text:s/>progress.</text:span><text:span text:style-name="T119_16"><text:s/></text:span></text:p>
      <text:p text:style-name="P120"><text:span text:style-name="T120_1">1.2:<text:s/></text:span><text:span text:style-name="T120_2">The<text:s/>SECE<text:s/></text:span><text:span text:style-name="T120_3">Core<text:s/>t</text:span><text:span text:style-name="T120_4">eam<text:s/>is<text:s/>now<text:s/>fully<text:s/>operational</text:span><text:span text:style-name="T120_5">:<text:s/>t</text:span><text:span text:style-name="T120_6">he<text:s/></text:span><text:span text:style-name="T120_7">G6<text:s/>Deep<text:s/>Specialist<text:s/></text:span><text:span text:style-name="T120_8">in<text:s/>Weather<text:s/>and<text:s/>Climate</text:span><text:span text:style-name="T120_9"><text:s/></text:span><text:span text:style-name="T120_10">joined</text:span><text:span text:style-name="T120_11"><text:s/>in<text:s/>May<text:s/></text:span><text:span text:style-name="T120_12">20</text:span><text:span text:style-name="T120_13">25,</text:span><text:span text:style-name="T120_14"><text:s/>the<text:s/>SEO<text:s/>Programme<text:s/>Man</text:span><text:span text:style-name="T120_15">a</text:span><text:span text:style-name="T120_16">ger<text:s/>in<text:s/></text:span><text:span text:style-name="T120_17">July</text:span><text:span text:style-name="T120_18">,<text:s/></text:span><text:span text:style-name="T120_19">the<text:s/>G7<text:s/></text:span><text:span text:style-name="T120_20">Programme<text:s/>Responsible<text:s/>Owner<text:s/></text:span><text:span text:style-name="T120_21">(</text:span><text:span text:style-name="T120_22">PRO</text:span><text:span text:style-name="T120_23">)</text:span><text:span text:style-name="T120_24"><text:s/>and<text:s/>the<text:s/>G7<text:s/></text:span><text:span text:style-name="T120_25">science<text:s/>advisor<text:s/></text:span><text:span text:style-name="T120_26">in<text:s/>Sep</text:span><text:span text:style-name="T120_27">tembe</text:span><text:span text:style-name="T120_28">r</text:span><text:span text:style-name="T120_29">,</text:span><text:span text:style-name="T120_30"><text:s/>and<text:s/>the<text:s/></text:span><text:span text:style-name="T120_31">Senior<text:s/>Responsible<text:s/>Owner<text:s/></text:span><text:span text:style-name="T120_32">(</text:span><text:span text:style-name="T120_33">SRO</text:span><text:span text:style-name="T120_34">)</text:span><text:span text:style-name="T120_35"><text:s/></text:span><text:span text:style-name="T120_36">in<text:s/></text:span><text:span text:style-name="T120_37">Nov</text:span><text:span text:style-name="T120_38">ember.</text:span></text:p>
      <text:p text:style-name="P121"><text:span text:style-name="T121_1">1.3</text:span><text:span text:style-name="T121_2">:</text:span><text:span text:style-name="T121_3"><text:s/></text:span><text:span text:style-name="T121_4">E</text:span><text:span text:style-name="T121_5">xemptions<text:s/></text:span><text:span text:style-name="T121_6">for<text:s/>the<text:s/>development<text:s/>of<text:s/></text:span><text:span text:style-name="T121_7">MOUs<text:s/>with<text:s/>the<text:s/>M</text:span><text:span text:style-name="T121_8">O<text:s/></text:span><text:span text:style-name="T121_9">and<text:s/>BGS</text:span><text:span text:style-name="T121_10"><text:s/>were<text:s/></text:span><text:span text:style-name="T121_11">granted<text:s/>in<text:s/>April</text:span><text:span text:style-name="T121_12">.<text:s/></text:span><text:span text:style-name="T121_13">T</text:span><text:span text:style-name="T121_14">he</text:span><text:span text:style-name="T121_15"><text:s/></text:span><text:span text:style-name="T121_16">G6<text:s/>Deep<text:s/>Specialist</text:span><text:span text:style-name="T121_17"><text:s/></text:span><text:span text:style-name="T121_18">developed<text:s/>key<text:s/></text:span><text:span text:style-name="T121_19">function</text:span><text:span text:style-name="T121_20">s</text:span><text:span text:style-name="T121_21"><text:note text:note-class="footnote"><text:note-citation/><text:note-body><text:p text:style-name="P122"><text:span text:style-name="T122_1"><text:s/></text:span><text:span text:style-name="T122_2">Developed<text:s/></text:span><text:span text:style-name="T122_3">through<text:s/>a<text:s/>dedicated<text:s/>team<text:s/>embedded<text:s/>within<text:s/>FCDO</text:span><text:span text:style-name="T122_4"><text:s/>utilising<text:s/></text:span><text:span text:style-name="T122_5">an<text:s/></text:span><text:span text:style-name="T122_6">accessible<text:s/></text:span><text:span text:style-name="T122_7">intranet<text:s/>SharePoint<text:s/>site<text:s/></text:span><text:span text:style-name="T122_8"><text:s/>(</text:span><text:span text:style-name="T122_9"><text:a xlink:type="simple" xlink:href="https://fcogovuk.sharepoint.com/teams/REDNaturalHazardScienceHub"><text:span text:style-name="T122_10">RED<text:s/>Natural<text:s/>Hazard<text:s/>Science<text:s/>Hub<text:s/>-<text:s/>Home</text:span></text:a></text:span><text:span text:style-name="T122_11">)<text:s/>and<text:s/>a<text:s/>managed<text:s/>mailbox<text:s/>(</text:span><text:span text:style-name="T122_12"><text:a xlink:type="simple" xlink:href="mailto:naturalhazards@fcdo.gov.uk"><text:span text:style-name="T122_13">naturalhazards@fcdo.gov.uk</text:span></text:a></text:span><text:span text:style-name="T122_14">)</text:span><text:span text:style-name="T122_15">,</text:span><text:span text:style-name="T122_16"><text:s/>along<text:s/>with<text:s/>reach<text:s/>back<text:s/>and<text:s/>research<text:s/></text:span><text:span text:style-name="T122_17"><text:s/>from<text:s/>B</text:span><text:span text:style-name="T122_18">ritish<text:s/></text:span><text:span text:style-name="T122_19">G</text:span><text:span text:style-name="T122_20">eological<text:s/></text:span><text:span text:style-name="T122_21">S</text:span><text:span text:style-name="T122_22">urvey</text:span><text:span text:style-name="T122_23"><text:s/>and<text:s/>the<text:s/>Met<text:s/>Offic</text:span><text:span text:style-name="T122_24">e.</text:span></text:p></text:note-body></text:note></text:span><text:span text:style-name="T122_25"><text:s/></text:span><text:span text:style-name="T122_26">to<text:s/>manage<text:s/></text:span><text:span text:style-name="T122_27">FCDO<text:s/></text:span><text:span text:style-name="T122_28">requests<text:s/>and<text:s/></text:span><text:span text:style-name="T122_29">coordinate<text:s/>support</text:span><text:span text:style-name="T122_30"><text:s/></text:span><text:span text:style-name="T122_31">during<text:s/>the<text:s/></text:span><text:span text:style-name="T122_32">formation<text:s/>of<text:s/>the<text:s/>SECE<text:s/>N</text:span><text:span text:style-name="T122_33">HSH</text:span><text:span text:style-name="T122_34">.<text:s/></text:span></text:p>
      <text:p text:style-name="P123"><text:span text:style-name="T123_1">Components<text:s/>of<text:s/>both<text:s/>MOUs<text:s/>commenced<text:s/></text:span><text:span text:style-name="T123_2">immediately</text:span><text:span text:style-name="T123_3">,<text:s/></text:span><text:span text:style-name="T123_4">buil</text:span><text:span text:style-name="T123_5">ding<text:s/></text:span><text:span text:style-name="T123_6">on<text:s/>work<text:s/></text:span><text:span text:style-name="T123_7">initiated<text:s/>between<text:s/></text:span><text:span text:style-name="T123_8">Nov</text:span><text:span text:style-name="T123_9">ember<text:s/></text:span><text:span text:style-name="T123_10">2024<text:s/></text:span><text:span text:style-name="T123_11">and<text:s/></text:span><text:span text:style-name="T123_12">Mar</text:span><text:span text:style-name="T123_13">ch</text:span><text:span text:style-name="T123_14"><text:s/>2025<text:s/>by<text:s/></text:span><text:span text:style-name="T123_15">the<text:s/>RED<text:s/></text:span><text:span text:style-name="T123_16">Climate<text:s/>Energy<text:s/>Environment<text:s/>and<text:s/>Water<text:s/>Research<text:s/>team</text:span><text:span text:style-name="T123_17">.<text:s/></text:span><text:span text:style-name="T123_18">MO<text:s/></text:span><text:span text:style-name="T123_19">and<text:s/>BGS<text:s/></text:span><text:span text:style-name="T123_20">M</text:span><text:span text:style-name="T123_21">O</text:span><text:span text:style-name="T123_22">Us<text:s/></text:span><text:span text:style-name="T123_23">were<text:s/></text:span><text:span text:style-name="T123_24">largely</text:span><text:span text:style-name="T123_25"><text:s/></text:span><text:span text:style-name="T123_26">developed<text:s/>through<text:s/>inception<text:s/></text:span><text:span text:style-name="T123_27">periods<text:s/></text:span><text:span text:style-name="T123_28">(</text:span><text:span text:style-name="T123_29">MO<text:s/></text:span><text:span text:style-name="T123_30">ending<text:s/>Oct<text:s/></text:span><text:span text:style-name="T123_31">20</text:span><text:span text:style-name="T123_32">25</text:span><text:span text:style-name="T123_33">,<text:s/>BGS<text:s/>ending<text:s/>May<text:s/></text:span><text:span text:style-name="T123_34">20</text:span><text:span text:style-name="T123_35">25</text:span><text:span text:style-name="T123_36">),<text:s/></text:span><text:span text:style-name="T123_37">with<text:s/>s</text:span><text:span text:style-name="T123_38">upport<text:s/>evolving<text:s/>through<text:s/>pilot</text:span><text:span text:style-name="T123_39">s</text:span><text:span text:style-name="T123_40"><text:s/></text:span><text:span text:style-name="T123_41">and<text:s/>the<text:s/>development<text:s/>of<text:s/></text:span><text:span text:style-name="T123_42">research<text:s/>approaches.</text:span><text:span text:style-name="T123_43"><text:s/></text:span><text:span text:style-name="T123_44">Foundational<text:s/>procedures<text:s/>for<text:s/>natural<text:s/>hazard<text:s/>emergency<text:s/>support<text:s/></text:span><text:span text:style-name="T123_45">have<text:s/>been<text:s/></text:span><text:span text:style-name="T123_46">established<text:s/>for<text:s/>incidents<text:s/>involving<text:s/>weather,<text:s/></text:span><text:span text:style-name="T123_47">seasonal,<text:s/></text:span><text:span text:style-name="T123_48">nuclear<text:s/>dispersion,<text:s/>volcanoes,<text:s/>and<text:s/>earthquakes.<text:s/>Trigger<text:s/>points,<text:s/>frequently<text:s/>asked<text:s/>questions<text:s/>documents,<text:s/>and<text:s/>user-centred<text:s/>reports<text:s/></text:span><text:span text:style-name="T123_49">are<text:s/>under</text:span><text:span text:style-name="T123_50"><text:s/>develop</text:span><text:span text:style-name="T123_51">ment</text:span><text:span text:style-name="T123_52">,<text:s/>informed<text:s/>by<text:s/>an<text:s/>expanding<text:s/>understanding<text:s/>of<text:s/>stakeholder<text:s/>needs</text:span><text:span text:style-name="T123_53"><text:s/>critical<text:s/>to<text:s/></text:span><text:span text:style-name="T123_54">developing<text:s/>user</text:span><text:span text:style-name="T123_55">-</text:span><text:span text:style-name="T123_56">centred</text:span><text:span text:style-name="T123_57"><text:s/></text:span><text:span text:style-name="T123_58">science<text:s/>outputs</text:span></text:p>
      <text:p text:style-name="P124"><text:span text:style-name="T124_1">1.4:<text:s/></text:span><text:span text:style-name="T124_2">The<text:s/>Multi<text:s/>Hazard<text:s/>Research<text:s/>Network<text:s/>(MHRN)<text:s/>competition</text:span><text:span text:style-name="T124_3"><text:s/></text:span><text:span text:style-name="T124_4">has<text:s/>been<text:s/></text:span><text:span text:style-name="T124_5">supported<text:s/>by<text:s/>the<text:s/>Research<text:s/>Commissioning<text:s/>Centre<text:s/>(RCC),<text:s/></text:span><text:span text:style-name="T124_6">who<text:s/></text:span><text:span text:style-name="T124_7">le</text:span><text:span text:style-name="T124_8">d</text:span><text:span text:style-name="T124_9"><text:s/>the<text:s/>design<text:s/>and<text:s/>management<text:s/>of<text:s/>a<text:s/>two-stage<text:s/>process,<text:s/></text:span><text:span text:style-name="T124_10">which<text:s/></text:span><text:span text:style-name="T124_11">includ</text:span><text:span text:style-name="T124_12">ed</text:span><text:span text:style-name="T124_13">:</text:span><text:span text:style-name="T124_14"><text:s/>the<text:s/></text:span><text:span text:style-name="T124_15">develop</text:span><text:span text:style-name="T124_16">ment<text:s/>of<text:s/></text:span><text:span text:style-name="T124_17">documentation,<text:s/>hosting<text:s/>applicant<text:s/>events,<text:s/>managing<text:s/>the<text:s/>grant<text:s/>system,<text:s/>and<text:s/>overseeing<text:s/>application<text:s/>reviews<text:s/>in<text:s/>close<text:s/>collaboration<text:s/>with<text:s/>FCDO.<text:s/>The<text:s/>call<text:s/>for<text:s/>expressions<text:s/>of<text:s/>interest<text:s/></text:span><text:span text:style-name="T124_18">was<text:s/></text:span><text:span text:style-name="T124_19">launched<text:s/></text:span><text:span text:style-name="T124_20">in<text:s/></text:span><text:span text:style-name="T124_21">September</text:span><text:span text:style-name="T124_22">,<text:s/></text:span><text:span text:style-name="T124_23">and<text:s/></text:span><text:span text:style-name="T124_24">result</text:span><text:span text:style-name="T124_25">ed<text:s/></text:span><text:span text:style-name="T124_26">in<text:s/></text:span><text:span text:style-name="T124_27">sixteen<text:s/>(</text:span><text:span text:style-name="T124_28">16</text:span><text:span text:style-name="T124_29">)</text:span><text:span text:style-name="T124_30"><text:s/>submissions,<text:s/>of<text:s/>which<text:s/></text:span><text:span text:style-name="T124_31">eleven<text:s/>(</text:span><text:span text:style-name="T124_32">11</text:span><text:span text:style-name="T124_33">)<text:s/></text:span><text:span text:style-name="T124_34">met<text:s/></text:span><text:span text:style-name="T124_35">the<text:s/>selection<text:s/></text:span><text:span text:style-name="T124_36">criteria</text:span><text:span text:style-name="T124_37">,<text:s/>with<text:s/></text:span><text:span text:style-name="T124_38">four<text:s/>shortlisted<text:s/></text:span><text:span text:style-name="T124_39">to<text:s/>develop<text:s/></text:span><text:span text:style-name="T124_40">full<text:s/>proposals.<text:s/></text:span><text:span text:style-name="T124_41">The<text:s/></text:span><text:span text:style-name="T124_42">competition<text:s/></text:span><text:span text:style-name="T124_43">is<text:s/></text:span><text:span text:style-name="T124_44">on<text:s/>track<text:s/>to<text:s/>select<text:s/>a<text:s/>delivery<text:s/>partner<text:s/>and<text:s/>sign<text:s/>an<text:s/>agreement<text:s/>in<text:s/>early<text:s/>2026</text:span><text:span text:style-name="T124_45">.<text:s/></text:span></text:p>
      <text:p text:style-name="P125"/>
      <text:p text:style-name="P126"/>
      <text:p text:style-name="P127"><text:span text:style-name="T127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128"><text:span text:style-name="T128_1">There<text:s/>have<text:s/>been<text:s/>no<text:s/>changes<text:s/>to<text:s/>this<text:s/>output<text:s/>during<text:s/>the<text:s/>last<text:s/>year.<text:s/>Before<text:s/>the<text:s/>next<text:s/>review<text:s/></text:span><text:span text:style-name="T128_2">the<text:s/></text:span><text:span text:style-name="T128_3">SECE<text:s/></text:span><text:span text:style-name="T128_4">team<text:s/>w</text:span><text:span text:style-name="T128_5">ill<text:s/>review</text:span><text:span text:style-name="T128_6"><text:s/>output<text:s/>language,<text:s/>milestones</text:span><text:span text:style-name="T128_7">,<text:s/></text:span><text:span text:style-name="T128_8">data<text:s/>sources<text:s/></text:span><text:span text:style-name="T128_9">and<text:s/>baselines<text:s/></text:span><text:span text:style-name="T128_10">to<text:s/>ensure<text:s/>clarity<text:s/>and<text:s/>focus<text:s/>on<text:s/>what<text:s/></text:span><text:span text:style-name="T128_11">will<text:s/></text:span><text:span text:style-name="T128_12">be<text:s/>achieved<text:s/>by<text:s/>the<text:s/>end<text:s/>of<text:s/>the<text:s/>programme’s<text:s/>first<text:s/>full<text:s/>year<text:s/>in<text:s/></text:span><text:span text:style-name="T128_13">operation</text:span><text:span text:style-name="T128_14">.</text:span></text:p>
      <text:p text:style-name="P129"><text:bookmark-start text:name="_Hlk215827871"/></text:p>
      <text:p text:style-name="P130"><text:bookmark-end text:name="_Hlk215827871"/><text:span text:style-name="T13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131"><text:span text:style-name="T131_1">Despite<text:s/>delays<text:s/>to<text:s/>programme<text:s/>start<text:s/>up<text:s/>outputs<text:s/>have<text:s/>been<text:s/>partially<text:s/>met</text:span><text:span text:style-name="T131_2">,<text:s/>with<text:s/>k</text:span><text:span text:style-name="T131_3">ey<text:s/></text:span><text:span text:style-name="T131_4">elements<text:s/></text:span><text:span text:style-name="T131_5">of<text:s/>the<text:s/>programme</text:span><text:span text:style-name="T131_6">,<text:s/>such<text:s/>as<text:s/></text:span><text:span text:style-name="T131_7">the<text:s/></text:span><text:span text:style-name="T131_8">SECE<text:s/></text:span><text:span text:style-name="T131_9">NHSH</text:span><text:span text:style-name="T131_10">,</text:span><text:span text:style-name="T131_11"><text:s/>developing<text:s/>key<text:s/>support<text:s/>functions<text:s/>to<text:s/>FCDO.<text:s/></text:span><text:span text:style-name="T131_12">W</text:span><text:span text:style-name="T131_13">orking<text:s/>with<text:s/>other<text:s/>members<text:s/>of<text:s/>the<text:s/></text:span><text:span text:style-name="T131_14">CSA<text:s/>Science<text:s/>Cell</text:span><text:span text:style-name="T131_15">,<text:s/></text:span><text:span text:style-name="T131_16">the<text:s/></text:span><text:span text:style-name="T131_17">SECE</text:span><text:span text:style-name="T131_18"><text:s/></text:span><text:span text:style-name="T131_19">team<text:s/></text:span><text:span text:style-name="T131_20">w</text:span><text:span text:style-name="T131_21">ill<text:s/>prioritise<text:s/>the</text:span><text:span text:style-name="T131_22"><text:s/>development<text:s/>of<text:s/></text:span><text:span text:style-name="T131_23">final<text:s/></text:span><text:span text:style-name="T131_24">governance<text:s/>structures</text:span><text:span text:style-name="T131_25"><text:s/></text:span><text:span text:style-name="T131_26">and<text:s/>additional<text:s/></text:span><text:span text:style-name="T131_27">M</text:span><text:span text:style-name="T131_28">O</text:span><text:span text:style-name="T131_29">U</text:span><text:span text:style-name="T131_30">s</text:span><text:span text:style-name="T131_31"><text:s/></text:span><text:span text:style-name="T131_32">during<text:s/></text:span><text:span text:style-name="T131_33">the<text:s/></text:span><text:span text:style-name="T131_34">next<text:s/></text:span><text:span text:style-name="T131_35">year</text:span><text:span text:style-name="T131_36">.<text:s/></text:span><text:span text:style-name="T131_37">Given<text:s/>the<text:s/></text:span><text:span text:style-name="T131_38">complex</text:span><text:span text:style-name="T131_39">ity<text:s/>of<text:s/>SECE,<text:s/>the<text:s/></text:span><text:span text:style-name="T131_40">t</text:span><text:span text:style-name="T131_41">eam<text:s/>will</text:span><text:span text:style-name="T131_42"><text:s/></text:span><text:span text:style-name="T131_43">reconsider<text:s/>the<text:s/>programme’s<text:s/>MEL<text:s/></text:span><text:span text:style-name="T131_44">capacity,<text:s/></text:span><text:span text:style-name="T131_45">and<text:s/></text:span><text:span text:style-name="T131_46">review<text:s/>and<text:s/>update<text:s/>the<text:s/>programme<text:s/>ToC<text:s/>and<text:s/>log<text:s/>frame</text:span><text:span text:style-name="T131_47">.</text:span></text:p>
      <text:p text:style-name="P132"/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7">
          <table:table-cell table:style-name="Cell51">
            <text:p text:style-name="P133"><text:span text:style-name="T133_1">Output<text:s/>Title<text:s/></text:span></text:p>
          </table:table-cell>
          <table:table-cell table:style-name="Cell52" table:number-columns-spanned="4">
            <text:p text:style-name="P134"><text:span text:style-name="T134_1">Innovative<text:s/>methods<text:s/>and<text:s/>products<text:s/>for<text:s/>the<text:s/>global<text:s/>good<text:s/>(including<text:s/>predictive<text:s/>modelling<text:s/>and<text:s/>multi-hazard<text:s/>analysis),<text:s/>tailored<text:s/>to<text:s/>support<text:s/>emergency<text:s/>prediction,<text:s/>prevention,<text:s/>mitigation,<text:s/>preparation<text:s/>and<text:s/>response.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53" table:number-columns-spanned="2">
            <text:p text:style-name="P135"><text:span text:style-name="T135_1">Output<text:s/>number:<text:s/></text:span></text:p>
          </table:table-cell>
          <table:covered-table-cell/>
          <table:table-cell table:style-name="Cell54">
            <text:p text:style-name="P136"><text:span text:style-name="T136_1">2</text:span></text:p>
          </table:table-cell>
          <table:table-cell table:style-name="Cell55">
            <text:p text:style-name="P137"><text:span text:style-name="T137_1">Output<text:s/>Score:<text:s/></text:span></text:p>
          </table:table-cell>
          <table:table-cell table:style-name="Cell56">
            <text:p text:style-name="P138"><text:span text:style-name="T138_1">B</text:span></text:p>
          </table:table-cell>
        </table:table-row>
        <table:table-row table:style-name="Row19">
          <table:table-cell table:style-name="Cell57" table:number-columns-spanned="2">
            <text:p text:style-name="P139"><text:span text:style-name="T139_1">Impact<text:s/>weighting<text:s/>(%):<text:s text:c="2"/></text:span></text:p>
          </table:table-cell>
          <table:covered-table-cell/>
          <table:table-cell table:style-name="Cell58">
            <text:p text:style-name="P140"><text:span text:style-name="T140_1">30%</text:span></text:p>
          </table:table-cell>
          <table:table-cell table:style-name="Cell59">
            <text:p text:style-name="P141"><text:span text:style-name="T141_1">Weighting<text:s/>revised<text:s/>since<text:s/>last<text:s/>AR?<text:s/></text:span></text:p>
          </table:table-cell>
          <table:table-cell table:style-name="Cell60">
            <text:p text:style-name="P142"><text:span text:style-name="T142_1">NA</text:span></text:p>
          </table:table-cell>
        </table:table-row>
      </table:table>
      <text:p text:style-name="P143"/>
      <table:table table:style-name="Table7">
        <table:table-column table:style-name="Column24"/>
        <table:table-column table:style-name="Column25"/>
        <table:table-column table:style-name="Column26"/>
        <table:table-row table:style-name="Row20">
          <table:table-cell table:style-name="Cell61">
            <text:p text:style-name="P144"><text:span text:style-name="T144_1">Indicator(s)</text:span></text:p>
          </table:table-cell>
          <table:table-cell table:style-name="Cell62">
            <text:p text:style-name="P145"><text:span text:style-name="T145_1">Milestone(s)<text:s/>for<text:s/>this<text:s/>review</text:span></text:p>
          </table:table-cell>
          <table:table-cell table:style-name="Cell63">
            <text:p text:style-name="P146"><text:span text:style-name="T146_1">Progress<text:s/></text:span></text:p>
          </table:table-cell>
        </table:table-row>
        <table:table-row table:style-name="Row21">
          <table:table-cell table:style-name="Cell64">
            <text:p text:style-name="P147"><text:span text:style-name="T147_1">Output<text:s/>indicator<text:s/></text:span><text:span text:style-name="T147_2">2</text:span><text:span text:style-name="T147_3">.</text:span><text:span text:style-name="T147_4">1<text:s/></text:span><text:span text:style-name="T147_5">Number<text:s/>of<text:s/>research<text:s/>outputs<text:s/>/<text:s/>global<text:s/>goods<text:s/>produced<text:s/>(disaggregated<text:s/>by<text:s/>product<text:s/>type<text:s/>and<text:s/>focus<text:s/></text:span><text:span text:style-name="T147_6">e.</text:span><text:span text:style-name="T147_7">g.</text:span><text:span text:style-name="T147_8"><text:s/>prevention,<text:s/>preparedness,<text:s/>response,<text:s/>recovery<text:s/>and<text:s/>ODA/non-ODA<text:s/>eligible<text:s/>countries)</text:span></text:p>
          </table:table-cell>
          <table:table-cell table:style-name="Cell65">
            <text:p text:style-name="P148"><text:span text:style-name="T148_1">Establish<text:s/>baseline<text:s/>and<text:s/>targets<text:s/>for<text:s/>remainder<text:s/>of<text:s/>programme</text:span></text:p>
          </table:table-cell>
          <table:table-cell table:style-name="Cell66">
            <text:p text:style-name="P149"><text:span text:style-name="T149_1">Partially<text:s/></text:span><text:span text:style-name="T149_2">met</text:span><text:span text:style-name="T149_3">:</text:span><text:span text:style-name="T149_4"><text:s/></text:span><text:span text:style-name="T149_5">Under<text:s/>development</text:span></text:p>
          </table:table-cell>
        </table:table-row>
        <table:table-row table:style-name="Row22">
          <table:table-cell table:style-name="Cell67">
            <text:p text:style-name="P150"><text:span text:style-name="T150_1">Output<text:s/>indicator<text:s/>2.2:<text:s/></text:span><text:span text:style-name="T150_2">Number<text:s/>of<text:s/>crises/emergencies<text:s/>supported<text:s/>by<text:s/>SECE<text:s/>(activities<text:s/>in<text:s/>prevention,<text:s/>preparedness,<text:s/>response<text:s/>and<text:s/>recovery)</text:span></text:p>
          </table:table-cell>
          <table:table-cell table:style-name="Cell68">
            <text:p text:style-name="P151"><text:span text:style-name="T151_1">Establish<text:s/>baseline<text:s/>and<text:s/>targets<text:s/>for<text:s/>remainder<text:s/>of<text:s/>programme</text:span></text:p>
          </table:table-cell>
          <table:table-cell table:style-name="Cell69">
            <text:p text:style-name="P152"><text:span text:style-name="T152_1">Partially</text:span><text:span text:style-name="T152_2"><text:s/>met</text:span><text:span text:style-name="T152_3">:</text:span><text:span text:style-name="T152_4"><text:s/></text:span><text:span text:style-name="T152_5">Under<text:s/>development<text:s/>/<text:s/></text:span><text:span text:style-name="T152_6">68<text:s/>events<text:s/>supported<text:s/></text:span><text:span text:style-name="T152_7">by<text:s/>Natural<text:s/>Hazards<text:s/>Science<text:s/>Hub</text:span><text:span text:style-name="T152_8"><text:s/></text:span><text:span text:style-name="T152_9">since<text:s/>April<text:s/>2025</text:span></text:p>
          </table:table-cell>
        </table:table-row>
      </table:table>
      <text:p text:style-name="P153"><text:span text:style-name="T153_1">Briefly<text:s/>describe<text:s/>the<text:s/>output’s<text:s/>activities<text:s/>and<text:s/>provide<text:s/>supporting<text:s/>narrative<text:s/>for<text:s/>the<text:s/>score.</text:span><text:span text:style-name="T153_2"><text:s/></text:span></text:p>
      <text:p text:style-name="P154"><text:span text:style-name="T154_1">The<text:s/></text:span><text:span text:style-name="T154_2">SECE</text:span><text:span text:style-name="T154_3"><text:s/>N</text:span><text:span text:style-name="T154_4">HSH</text:span><text:span text:style-name="T154_5"><text:s/></text:span><text:span text:style-name="T154_6">has<text:s/>supported<text:s/></text:span><text:span text:style-name="T154_7">FCDO<text:s/>lead<text:s/>Departments<text:s/>and/or<text:s/>Posts<text:s/>in<text:s/></text:span><text:span text:style-name="T154_8">68<text:s/>weather,<text:s/>seasonal<text:s/>climate,<text:s/>earthquake<text:s/>or<text:s/>volcanic<text:s/>related<text:s/>events<text:s/>since<text:s/>April<text:s/>2025</text:span><text:span text:style-name="T154_9">.<text:s/>Support<text:s/>has<text:s/>been<text:s/>in<text:s/>response<text:s/>to<text:s/>direct<text:s/>requests</text:span><text:span text:style-name="T154_10"><text:s/>and<text:s/></text:span><text:span text:style-name="T154_11">through<text:s/>proactive<text:s/>engagement,<text:s/></text:span><text:span text:style-name="T154_12">this<text:s/></text:span><text:span text:style-name="T154_13">ranging<text:s/>from<text:s/>light<text:s/>touch<text:s/></text:span><text:span text:style-name="T154_14">to<text:s/></text:span><text:span text:style-name="T154_15">major<text:s/>event<text:s/>support</text:span><text:span text:style-name="T154_16">,</text:span><text:span text:style-name="T154_17"><text:s/>with<text:s/>significant<text:s/>team<text:s/>engagement<text:s/>and<text:s/>reach<text:s/>back<text:s/>requests<text:s/></text:span><text:span text:style-name="T154_18">to<text:s/></text:span><text:span text:style-name="T154_19">the<text:s/></text:span><text:span text:style-name="T154_20">MO<text:s/>and<text:s/>BGS<text:s/></text:span><text:span text:style-name="T154_21">for<text:s/>information<text:s/>and<text:s/>to<text:s/></text:span><text:span text:style-name="T154_22">provide<text:s/></text:span><text:span text:style-name="T154_23">answer</text:span><text:span text:style-name="T154_24">s</text:span><text:span text:style-name="T154_25"><text:s/></text:span><text:span text:style-name="T154_26">to<text:s/></text:span><text:span text:style-name="T154_27">specific<text:s/>questions.</text:span></text:p>
      <text:p text:style-name="P155"/>
      <text:p text:style-name="P156"><text:span text:style-name="T156_1">Significant<text:s/>events<text:s/>supported<text:s/>include</text:span><text:span text:style-name="T156_2">:</text:span><text:span text:style-name="T156_3"><text:s/>Myanmar<text:s/>earthquake<text:s/>(Mar<text:s/>2025</text:span><text:span text:style-name="T156_4"><text:note text:note-class="footnote"><text:note-citation/><text:note-body><text:p text:style-name="P157"><text:span text:style-name="T157_1"><text:s/></text:span><text:span text:style-name="T157_2">Myanmar<text:s/>earthquake</text:span><text:span text:style-name="T157_3"><text:s/></text:span><text:span text:style-name="T157_4">occurred<text:s/>prior<text:s/>to<text:s/></text:span><text:span text:style-name="T157_5">MOUs<text:s/></text:span><text:span text:style-name="T157_6">completion<text:s/></text:span><text:span text:style-name="T157_7">but<text:s/></text:span><text:span text:style-name="T157_8">were<text:s/></text:span><text:span text:style-name="T157_9">supported<text:s/>by<text:s/>BGS<text:s/>and<text:s/>MO</text:span></text:p></text:note-body></text:note></text:span><text:span text:style-name="T157_10"><text:s/>magnitude<text:s/>7.7),<text:s/>Kamchatka<text:s/>Earthquake<text:s/>and<text:s/>subsequent<text:s/>Pacific<text:s/>tsunami<text:s/>(Jul<text:s/>2025),<text:s/>Pakistan<text:s/>flooding<text:s/>(Aug<text:s/>2025),<text:s/>compounding<text:s/>natural<text:s/>hazard<text:s/>events<text:s/>impacting<text:s/>Philippines<text:s/>and<text:s/>Vietnam<text:s/>(</text:span><text:span text:style-name="T157_11">eight<text:s/></text:span><text:span text:style-name="T157_12">typhoons<text:s/>or<text:s/>tropical<text:s/>storms<text:s/>and<text:s/></text:span><text:span text:style-name="T157_13">two</text:span><text:span text:style-name="T157_14"><text:s/>earthquakes),<text:s/>Afghanistan<text:s/>Earthquake<text:s/>(Aug<text:s/></text:span><text:span text:style-name="T157_15">M</text:span><text:span text:style-name="T157_16">agnitude<text:s/>6.0)<text:s/>and<text:s/>Hurricane<text:s/>Melissa<text:s/>(Oct;<text:s/></text:span><text:span text:style-name="T157_17">Category<text:s/>5<text:s/>impacting</text:span><text:span text:style-name="T157_18"><text:s/>Jamacia,<text:s/></text:span><text:span text:style-name="T157_19">Cuba,<text:s/>Haiti,<text:s/></text:span><text:span text:style-name="T157_20">Turks<text:s/>and<text:s/>Caicos<text:s/>and<text:s/>Bermuda).</text:span></text:p>
      <text:p text:style-name="P158"/>
      <text:p text:style-name="P159"><text:span text:style-name="T159_1">24/7<text:s/>emergency<text:s/>support<text:s/>and<text:s/>expert<text:s/>guidance<text:s/>have<text:s/>been<text:s/>established<text:s/>under<text:s/>both<text:s/>MOUs,<text:s/>currently<text:s/>in<text:s/>pilot<text:s/>or<text:s/>inception<text:s/>phases,<text:s/>to<text:s/>assist<text:s/>SECE<text:s/>with<text:s/>natural<text:s/>hazard<text:s/>prediction<text:s/>and<text:s/>response.<text:s/>Stakeholder<text:s/>mapping<text:s/>is<text:s/>being<text:s/>refined<text:s/>based<text:s/>on<text:s/>demand<text:s/>and<text:s/>support<text:s/>requests<text:s/>for<text:s/>response,<text:s/>prediction,<text:s/>preparedness,<text:s/>and<text:s/>sandpit<text:s/>needs.</text:span></text:p>
      <text:p text:style-name="P160"/>
      <text:p text:style-name="P161"><text:span text:style-name="T161_1">All<text:s/></text:span><text:span text:style-name="T161_2">agreed</text:span><text:span text:style-name="T161_3"><text:s/></text:span><text:span text:style-name="T161_4">routine<text:s/>products</text:span><text:span text:style-name="T161_5"><text:note text:note-class="footnote"><text:note-citation/><text:note-body><text:p text:style-name="P162"><text:span text:style-name="T162_1"><text:s/></text:span><text:span text:style-name="T162_2">I</text:span><text:span text:style-name="T162_3">nclude<text:s/>monthly<text:s/>seasonal<text:s/>outlooks<text:s/>and<text:s/>briefs,<text:s/>weekly<text:s/>contributions<text:s/>to<text:s/>the<text:s/>international<text:s/>natural<text:s/>hazard<text:s/>forward<text:s/>look,<text:s/>season<text:s/>dependant<text:s/>regional<text:s/>tailored<text:s/>briefs<text:s text:c="2"/></text:span></text:p></text:note-body></text:note></text:span><text:span text:style-name="T162_4"><text:s/></text:span><text:span text:style-name="T162_5">supporting<text:s/></text:span><text:span text:style-name="T162_6">prediction<text:s/>and<text:s/>horizon<text:s/>scanning</text:span><text:span text:style-name="T162_7"><text:s/>were<text:s/>produced<text:s/>on<text:s/>time<text:s/>and<text:s/></text:span><text:span text:style-name="T162_8">to<text:s/></text:span><text:span text:style-name="T162_9">the<text:s/></text:span><text:span text:style-name="T162_10">required<text:s/></text:span><text:span text:style-name="T162_11">standards</text:span><text:span text:style-name="T162_12"><text:s/>and<text:s/></text:span><text:span text:style-name="T162_13">i</text:span><text:span text:style-name="T162_14">nclude</text:span><text:span text:style-name="T162_15"><text:s/></text:span><text:span text:style-name="T162_16">monthly<text:s/>seasonal<text:s/>outlooks</text:span><text:span text:style-name="T162_17"><text:s/>and<text:s/>briefs,<text:s/>weekly<text:s/>contribution</text:span><text:span text:style-name="T162_18">s<text:s/></text:span><text:span text:style-name="T162_19">to<text:s/>the<text:s/>international<text:s/>natural<text:s/>hazard<text:s/>forward<text:s/>look,<text:s/></text:span><text:span text:style-name="T162_20">and<text:s/></text:span><text:span text:style-name="T162_21">season<text:s/>depend</text:span><text:span text:style-name="T162_22">e</text:span><text:span text:style-name="T162_23">nt<text:s/>regional<text:s/></text:span><text:span text:style-name="T162_24">tailored<text:s/>briefs</text:span><text:span text:style-name="T162_25">.<text:s/></text:span><text:span text:style-name="T162_26">Predefined<text:s/></text:span><text:span text:style-name="T162_27">event</text:span><text:span text:style-name="T162_28">-</text:span><text:span text:style-name="T162_29">based<text:s/>support,</text:span><text:span text:style-name="T162_30"><text:s/>such<text:s/>as<text:s/>severe<text:s/>weather</text:span><text:span text:style-name="T162_31">,</text:span><text:span text:style-name="T162_32"><text:s/>earthquake<text:s/>and<text:s/></text:span><text:span text:style-name="T162_33">volcano</text:span><text:span text:style-name="T162_34"><text:s/>advisories<text:s/>were<text:s/>produced<text:s/>within<text:s/></text:span><text:span text:style-name="T162_35">agreed<text:s/>timelines.<text:s/></text:span><text:span text:style-name="T162_36">Additional<text:s/>exploratory<text:s/></text:span><text:span text:style-name="T162_37">science</text:span><text:span text:style-name="T162_38"><text:s/></text:span><text:span text:style-name="T162_39">output</text:span><text:span text:style-name="T162_40"><text:s/></text:span><text:span text:style-name="T162_41">was<text:s/>also</text:span><text:span text:style-name="T162_42"><text:s/></text:span><text:span text:style-name="T162_43">provided<text:s/>for<text:s/>major<text:s/>events<text:s/>where<text:s/></text:span><text:span text:style-name="T162_44">capabilities<text:s/>were<text:s/></text:span><text:span text:style-name="T162_45">place,<text:s/>f</text:span><text:span text:style-name="T162_46">or<text:s/>example</text:span><text:span text:style-name="T162_47"><text:s/></text:span><text:span text:style-name="T162_48">during<text:s/>the</text:span><text:span text:style-name="T162_49"><text:s/>Hurricane<text:s/>Melissa<text:s/></text:span><text:span text:style-name="T162_50">response<text:s/></text:span><text:span text:style-name="T162_51">a<text:s/></text:span><text:span text:style-name="T162_52">BGS<text:s/>expert<text:s/>group<text:s/></text:span><text:span text:style-name="T162_53">investigated<text:s/>landslide<text:s/></text:span><text:span text:style-name="T162_54">susceptibility</text:span><text:span text:style-name="T162_55"><text:s/>and<text:s/></text:span><text:span text:style-name="T162_56">ground<text:s/>water<text:s/>salt</text:span><text:span text:style-name="T162_57">-</text:span><text:span text:style-name="T162_58">water<text:s/>intrusion</text:span><text:span text:style-name="T162_59">,<text:s/>while<text:s/>the<text:s/>MO<text:s/></text:span><text:span text:style-name="T162_60">provided<text:s/>expert<text:s/>advice<text:s/>on<text:s/>coastal<text:s/>surge<text:s/>inundation<text:s/>as<text:s/>well<text:s/>as<text:s/>new<text:s/>briefing<text:s/>formats<text:s/>for<text:s/></text:span><text:span text:style-name="T162_61">FCDO<text:s/></text:span><text:span text:style-name="T162_62">senior</text:span><text:span text:style-name="T162_63"><text:s/>officials</text:span><text:span text:style-name="T162_64">.</text:span><text:span text:style-name="T162_65"><text:s/></text:span></text:p>
      <text:p text:style-name="P163"/>
      <text:p text:style-name="P164"><text:span text:style-name="T164_1">Interviews<text:s/>held<text:s/>with<text:s/>FCDO<text:s/>users<text:s/>on<text:s/>their<text:s/></text:span><text:span text:style-name="T164_2">needs</text:span><text:span text:style-name="T164_3"><text:s/>has</text:span><text:span text:style-name="T164_4"><text:s/>informed</text:span><text:span text:style-name="T164_5"><text:s/>the<text:s/>design<text:s/>of<text:s/>the<text:s/>MO<text:s/>and<text:s/>BGS<text:s/>MOUs,<text:s/>the<text:s/>SECE<text:s/>NHSH<text:s/>applying<text:s/>user<text:s/>feed-back<text:s/>into<text:s/>the<text:s/>design<text:s/>of<text:s/>products<text:s/>and<text:s/>advice.<text:s/>This<text:s/>has<text:s/>supported<text:s/>more<text:s/>focused<text:s/>and<text:s/>targeted<text:s/>support</text:span><text:span text:style-name="T164_6">,</text:span><text:span text:style-name="T164_7"><text:s/>and<text:s/>the<text:s/>development<text:s/></text:span><text:span text:style-name="T164_8">of<text:s/>an<text:s/></text:span><text:span text:style-name="T164_9">agile<text:s/>approach<text:s/>to<text:s/></text:span><text:span text:style-name="T164_10">commissioning<text:s/>and<text:s/>selecting</text:span><text:span text:style-name="T164_11"><text:s/></text:span><text:span text:style-name="T164_12">innovative<text:s/>methods<text:s/>and<text:s/>products<text:s/>which<text:s/>meet<text:s/>user<text:s/>need</text:span><text:span text:style-name="T164_13">s</text:span><text:span text:style-name="T164_14"><text:s/></text:span><text:span text:style-name="T164_15">and<text:s/></text:span><text:span text:style-name="T164_16">enhance<text:s/>capabilities</text:span><text:span text:style-name="T164_17">.<text:s/></text:span><text:span text:style-name="T164_18">N</text:span><text:span text:style-name="T164_19">ew<text:s/>science</text:span><text:span text:style-name="T164_20"><text:s/>and<text:s/></text:span><text:span text:style-name="T164_21">data</text:span><text:span text:style-name="T164_22"><text:s/></text:span><text:span text:style-name="T164_23">have</text:span><text:span text:style-name="T164_24"><text:s/>been<text:s/>co-developed<text:s/>with<text:s/></text:span><text:span text:style-name="T164_25">the<text:s/>MO</text:span><text:span text:style-name="T164_26"><text:s/>and<text:s/>BGS</text:span><text:span text:style-name="T164_27">,<text:s/>and<text:s/>an<text:s/></text:span><text:span text:style-name="T164_28">initial<text:s/>selection<text:s/>round<text:s/>has<text:s/>been<text:s/>completed<text:s/>with<text:s/>some<text:s/>projects<text:s/>underway</text:span><text:span text:style-name="T164_29"><text:s/>including:<text:s/></text:span></text:p>
      <text:list text:style-name="LS6" xml:id="list13">
        <text:list-item>
          <text:p text:style-name="P165"><text:span text:style-name="T165_1">Rapid<text:s/>exposure<text:s/>assessment<text:s/>for<text:s/>earthquake<text:s/>emergencies<text:s/>(BGS)</text:span><text:span text:style-name="T165_2">:<text:s/></text:span><text:span text:style-name="T165_3">exploring<text:s/>methodologies<text:s/>to<text:s/>combine<text:s/>georeferenced<text:s/>ground<text:s/>motion<text:s/>models<text:s/>and<text:s/>population<text:s/>and<text:s/>building<text:s/>data</text:span><text:span text:style-name="T165_4">.</text:span></text:p>
        </text:list-item>
        <text:list-item>
          <text:p text:style-name="P166"><text:span text:style-name="T166_1">Automation<text:s/>of<text:s/>the<text:s/>existing<text:s/>‘current<text:s/>conditions’<text:s/>analysis<text:s/>in<text:s/>the<text:s/>Climate<text:s/>Outlooks<text:s/>product<text:s/>(</text:span><text:span text:style-name="T166_2">M</text:span><text:span text:style-name="T166_3">O)</text:span><text:span text:style-name="T166_4">:</text:span><text:span text:style-name="T166_5"><text:s/>exploring</text:span><text:span text:style-name="T166_6"><text:s/>/<text:s/></text:span><text:span text:style-name="T166_7">focusing<text:s/>on<text:s/>refining<text:s/>antecedent<text:s/>provision</text:span><text:span text:style-name="T166_8"><text:s/>(</text:span><text:span text:style-name="T166_9">improving<text:s/>understanding<text:s/>of<text:s/>the<text:s/>antecedent<text:s/>conditions<text:s/>that<text:s/>will<text:s/></text:span><text:span text:style-name="T166_10">affect</text:span><text:span text:style-name="T166_11"><text:s/></text:span><text:span text:style-name="T166_12">impacts<text:s/>and<text:s/>inform<text:s/>actions</text:span><text:span text:style-name="T166_13">)</text:span><text:span text:style-name="T166_14">,<text:s/>enhancing<text:s/>production<text:s/>efficiency,<text:s/>and<text:s/>facilitating<text:s/>the<text:s/>integration<text:s/>of<text:s/>new<text:s/>data<text:s/>sources.<text:s/>These<text:s/>efforts<text:s/>represent<text:s/>an<text:s/>initial<text:s/>step<text:s/>towards<text:s/>developing<text:s/>an<text:s/>impact-focused<text:s/>seasonal<text:s/>assessment.</text:span></text:p>
        </text:list-item>
        <text:list-item>
          <text:p text:style-name="P167"><text:span text:style-name="T167_1">User<text:s/>interpretation<text:s/>of<text:s/>“hot”<text:s/>and<text:s/>“cold”<text:s/>colours<text:s/>for<text:s/>plotting<text:s/>of<text:s/>plumes<text:s/>on<text:s/>maps<text:s/>(MO):<text:s/>a<text:s/>social<text:s/>science</text:span><text:span text:style-name="T167_2">-</text:span><text:span text:style-name="T167_3">led<text:s/>sandpit<text:s/>to<text:s/>improve<text:s/>correct<text:s/>interpretation<text:s/>of<text:s/>complex<text:s/>information<text:s/>at<text:s/>pace.</text:span></text:p>
        </text:list-item>
      </text:list>
      <text:p text:style-name="P168"/>
      <text:p text:style-name="P169"><text:span text:style-name="T169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170"><text:span text:style-name="T170_1">There<text:s/>have<text:s/>been<text:s/>no<text:s/>changes<text:s/>to<text:s/>this<text:s/>output<text:s/>during<text:s/>the<text:s/>last<text:s/>year.<text:s/>Before<text:s/>the<text:s/>next<text:s/>review<text:s/></text:span><text:span text:style-name="T170_2">the<text:s/></text:span><text:span text:style-name="T170_3">SECE<text:s/></text:span><text:span text:style-name="T170_4">t</text:span><text:span text:style-name="T170_5">eam<text:s/>will</text:span><text:span text:style-name="T170_6"><text:s/>review<text:s/>the<text:s/>overall<text:s/>output<text:s/>language,<text:s/>milestones,<text:s/>data<text:s/>sources<text:s/>and<text:s/>baselines<text:s/>to<text:s/>ensure<text:s/>clarity<text:s/>and<text:s/>focus<text:s/>on<text:s/>what<text:s/>could<text:s/>be<text:s/>achieved<text:s/>by<text:s/>the<text:s/>end<text:s/>of<text:s/>the<text:s/>programme’s<text:s/>first<text:s/>full<text:s/>year<text:s/>in<text:s/>delivery.</text:span></text:p>
      <text:p text:style-name="P171"/>
      <text:p text:style-name="P172"><text:span text:style-name="T17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173"><text:span text:style-name="T173_1">Stakeholder<text:s/>mapping,<text:s/>which<text:s/>identifies<text:s/>both<text:s/>the<text:s/>stakeholders<text:s/>and<text:s/>the<text:s/>ways<text:s/>in<text:s/>which<text:s/>products<text:s/>are<text:s/>utilised<text:s/>to<text:s/>guide<text:s/>decision-making</text:span><text:span text:style-name="T173_2">,</text:span><text:span text:style-name="T173_3"><text:s/></text:span><text:span text:style-name="T173_4">has<text:s/>begun</text:span><text:span text:style-name="T173_5">,<text:s/>and<text:s/>is<text:s/>essential<text:s/>for<text:s/>key<text:s/>aspects<text:s/>of<text:s/></text:span><text:span text:style-name="T173_6">the<text:s/></text:span><text:span text:style-name="T173_7">planned<text:s/></text:span><text:span text:style-name="T173_8">research</text:span><text:span text:style-name="T173_9">.</text:span><text:span text:style-name="T173_10"><text:s/>This<text:s/>will<text:s/>include<text:s/>whether<text:s/>and<text:s/>how<text:s/></text:span><text:span text:style-name="T173_11">the<text:s/>programme<text:s/>has<text:s/></text:span><text:span text:style-name="T173_12">contributed<text:s/>to<text:s/>stakeholder<text:s/>outcomes</text:span><text:span text:style-name="T173_13">.</text:span><text:span text:style-name="T173_14"><text:s/></text:span><text:span text:style-name="T173_15">A</text:span><text:span text:style-name="T173_16"><text:s/>plan<text:s/>of<text:s/>work<text:s/>will<text:s/>be<text:s/>developed<text:s/>to<text:s/>take<text:s/>this<text:s/>forward</text:span><text:span text:style-name="T173_17"><text:s/>ahead<text:s/>of<text:s/>and<text:s/>during<text:s/></text:span><text:span text:style-name="T173_18">the<text:s/>MHRN<text:s/></text:span><text:span text:style-name="T173_19">inception</text:span><text:span text:style-name="T173_20">.</text:span></text:p>
      <text:p text:style-name="P174"/>
      <text:p text:style-name="P175"><text:span text:style-name="T175_1">The<text:s/></text:span><text:span text:style-name="T175_2">SECE<text:s/></text:span><text:span text:style-name="T175_3">team<text:s/>w</text:span><text:span text:style-name="T175_4">ill<text:s/></text:span><text:span text:style-name="T175_5">develop<text:s/>a</text:span><text:span text:style-name="T175_6"><text:s/></text:span><text:span text:style-name="T175_7">m</text:span><text:span text:style-name="T175_8">onitoring,<text:s/></text:span><text:span text:style-name="T175_9">e</text:span><text:span text:style-name="T175_10">valuation,<text:s/>and<text:s/></text:span><text:span text:style-name="T175_11">l</text:span><text:span text:style-name="T175_12">earning<text:s/></text:span><text:span text:style-name="T175_13">(MEL)<text:s/></text:span><text:span text:style-name="T175_14">function</text:span><text:span text:style-name="T175_15">.<text:s/>This<text:s/>will</text:span><text:span text:style-name="T175_16"><text:s/></text:span><text:span text:style-name="T175_17">include<text:s/></text:span><text:span text:style-name="T175_18">support<text:s/></text:span><text:span text:style-name="T175_19">of<text:s/></text:span><text:span text:style-name="T175_20">the<text:s/>use<text:s/>of<text:s/></text:span><text:span text:style-name="T175_21">social<text:s/>and<text:s/></text:span><text:span text:style-name="T175_22">behavioural<text:s/>science<text:s/></text:span><text:span text:style-name="T175_23">to</text:span><text:span text:style-name="T175_24"><text:s/>identify<text:s/>evidence-based<text:s/>support<text:s/></text:span><text:span text:style-name="T175_25">for</text:span><text:span text:style-name="T175_26"><text:s/>emergency<text:s/>prevention</text:span><text:span text:style-name="T175_27"><text:s/>and<text:s/></text:span><text:span text:style-name="T175_28">response</text:span><text:span text:style-name="T175_29">,<text:s/>and<text:s/>to<text:s/>promote</text:span><text:span text:style-name="T175_30"><text:s/></text:span><text:span text:style-name="T175_31">programme</text:span><text:span text:style-name="T175_32">-</text:span><text:span text:style-name="T175_33">wide<text:s/>learning</text:span><text:span text:style-name="T175_34"><text:s/></text:span><text:span text:style-name="T175_35">from<text:s/></text:span><text:span text:style-name="T175_36">an<text:s/></text:span><text:span text:style-name="T175_37">effective</text:span><text:span text:style-name="T175_38"><text:s/>people-centred<text:s/>design</text:span><text:span text:style-name="T175_39">.<text:s/></text:span><text:span text:style-name="T175_40">This<text:s/></text:span><text:span text:style-name="T175_41">will<text:s/></text:span><text:span text:style-name="T175_42">b</text:span><text:span text:style-name="T175_43">uild</text:span><text:span text:style-name="T175_44"><text:s/>on</text:span><text:span text:style-name="T175_45"><text:s/></text:span><text:span text:style-name="T175_46">existing</text:span><text:span text:style-name="T175_47"><text:s/>processes</text:span><text:span text:style-name="T175_48">,<text:s/>such<text:s/>as<text:s/>the<text:s/>SECE<text:s/></text:span><text:span text:style-name="T175_49">NHSH<text:s/>Sandpit<text:s/>selection<text:s/>method<text:s/>and<text:s/>event<text:s/>checklists</text:span><text:span text:style-name="T175_50">.<text:s/></text:span></text:p>
      <text:p text:style-name="P176"/>
      <table:table table:style-name="Table8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row table:style-name="Row23">
          <table:table-cell table:style-name="Cell70">
            <text:p text:style-name="P177"><text:span text:style-name="T177_1">Output<text:s/>Title<text:s/></text:span></text:p>
          </table:table-cell>
          <table:table-cell table:style-name="Cell71" table:number-columns-spanned="4">
            <text:p text:style-name="P178"><text:span text:style-name="T178_1">FCDO<text:s/>teams<text:s/>shared<text:s/>scientific<text:s/>evidence,<text:s/>analysis<text:s/>and<text:s/>expertise<text:s/>with<text:s/>partners<text:s/>(who<text:s/>share<text:s/>onwards)</text:span></text:p>
          </table:table-cell>
          <table:covered-table-cell/>
          <table:covered-table-cell/>
          <table:covered-table-cell/>
        </table:table-row>
        <table:table-row table:style-name="Row24">
          <table:table-cell table:style-name="Cell72" table:number-columns-spanned="2">
            <text:p text:style-name="P179"><text:span text:style-name="T179_1">Output<text:s/>number:<text:s/></text:span></text:p>
          </table:table-cell>
          <table:covered-table-cell/>
          <table:table-cell table:style-name="Cell73">
            <text:p text:style-name="P180"><text:span text:style-name="T180_1">3</text:span></text:p>
          </table:table-cell>
          <table:table-cell table:style-name="Cell74">
            <text:p text:style-name="P181"><text:span text:style-name="T181_1">Output<text:s/>Score:<text:s/></text:span></text:p>
          </table:table-cell>
          <table:table-cell table:style-name="Cell75">
            <text:p text:style-name="P182"><text:span text:style-name="T182_1">B</text:span></text:p>
          </table:table-cell>
        </table:table-row>
        <table:table-row table:style-name="Row25">
          <table:table-cell table:style-name="Cell76" table:number-columns-spanned="2">
            <text:p text:style-name="P183"><text:span text:style-name="T183_1">Impact<text:s/>weighting<text:s/>(%):<text:s text:c="2"/></text:span></text:p>
          </table:table-cell>
          <table:covered-table-cell/>
          <table:table-cell table:style-name="Cell77">
            <text:p text:style-name="P184"><text:span text:style-name="T184_1">20</text:span></text:p>
          </table:table-cell>
          <table:table-cell table:style-name="Cell78">
            <text:p text:style-name="P185"><text:span text:style-name="T185_1">Weighting<text:s/>revised<text:s/>since<text:s/>last<text:s/>AR?<text:s/></text:span></text:p>
          </table:table-cell>
          <table:table-cell table:style-name="Cell79">
            <text:p text:style-name="P186"><text:span text:style-name="T186_1">NA</text:span></text:p>
          </table:table-cell>
        </table:table-row>
      </table:table>
      <text:p text:style-name="P187"/>
      <table:table table:style-name="Table9">
        <table:table-column table:style-name="Column32"/>
        <table:table-column table:style-name="Column33"/>
        <table:table-column table:style-name="Column34"/>
        <table:table-row table:style-name="Row26">
          <table:table-cell table:style-name="Cell80">
            <text:p text:style-name="P188"><text:span text:style-name="T188_1">Indicator(s)</text:span></text:p>
          </table:table-cell>
          <table:table-cell table:style-name="Cell81">
            <text:p text:style-name="P189"><text:span text:style-name="T189_1">Milestone(s)<text:s/>for<text:s/>this<text:s/>review</text:span></text:p>
          </table:table-cell>
          <table:table-cell table:style-name="Cell82">
            <text:p text:style-name="P190"><text:span text:style-name="T190_1">Progress<text:s/></text:span></text:p>
          </table:table-cell>
        </table:table-row>
        <table:table-row table:style-name="Row27">
          <table:table-cell table:style-name="Cell83">
            <text:p text:style-name="P191"><text:span text:style-name="T191_1">Number<text:s/>of<text:s/>products<text:s/>shared<text:s/>with<text:s/>partners<text:s/>outside<text:s/>FCDO<text:s/>(disaggregated<text:s/>by<text:s/>type<text:s/>and<text:s/>mechanism<text:s/>for<text:s/>sharing<text:s/></text:span><text:span text:style-name="T191_2">e.</text:span><text:span text:style-name="T191_3">g.</text:span><text:span text:style-name="T191_4"><text:s/>learning<text:s/>event,<text:s/>publication,</text:span><text:span text:style-name="T191_5"><text:s/></text:span><text:span text:style-name="T191_6">and<text:s/>ODA/non-ODA<text:s/>eligible<text:s/>countries)</text:span></text:p>
          </table:table-cell>
          <table:table-cell table:style-name="Cell84">
            <text:p text:style-name="P192"><text:span text:style-name="T192_1">10<text:s/>per<text:s/>year<text:s/>(target<text:s/>to<text:s/>be<text:s/>reviewed)</text:span></text:p>
          </table:table-cell>
          <table:table-cell table:style-name="Cell85">
            <text:p text:style-name="P193"><text:span text:style-name="T193_1">Partially<text:s/></text:span><text:span text:style-name="T193_2">met</text:span><text:span text:style-name="T193_3">:<text:s/></text:span><text:span text:style-name="T193_4">five<text:s/></text:span><text:span text:style-name="T193_5">different<text:s/>modalities<text:s/>have<text:s/>been<text:s/>delivered,<text:s/>with<text:s/></text:span><text:span text:style-name="T193_6">over</text:span><text:span text:style-name="T193_7"><text:s/></text:span><text:span text:style-name="T193_8">57<text:s/>routine<text:s/>moni</text:span><text:span text:style-name="T193_9">toring</text:span><text:span text:style-name="T193_10"><text:s/>and<text:s/>prediction<text:s/>products<text:s/>shared</text:span><text:span text:style-name="T193_11"><text:s/></text:span><text:span text:style-name="T193_12">by<text:s/>the<text:s/></text:span><text:span text:style-name="T193_13">SECE<text:s/></text:span><text:span text:style-name="T193_14">NHSH.<text:s/></text:span></text:p>
          </table:table-cell>
        </table:table-row>
      </table:table>
      <text:p text:style-name="P194"><text:span text:style-name="T194_1">With<text:s/></text:span><text:span text:style-name="T194_2">two<text:s/></text:span><text:span text:style-name="T194_3">MOUs<text:s/>in<text:s/>place<text:s/>from<text:s/>April<text:s/>2025<text:s/>progress<text:s/>against<text:s/>this<text:s/></text:span><text:span text:style-name="T194_4">objective<text:s/></text:span><text:span text:style-name="T194_5">has<text:s/>been<text:s/></text:span><text:span text:style-name="T194_6">slower<text:s/>than<text:s/>originally<text:s/></text:span><text:span text:style-name="T194_7">projected</text:span><text:span text:style-name="T194_8">.</text:span><text:span text:style-name="T194_9"><text:s/></text:span><text:span text:style-name="T194_10">Key<text:s/>products<text:s/>have<text:s/>however<text:s/></text:span><text:span text:style-name="T194_11">been<text:s/>shared<text:s/>with<text:s/>trusted<text:s/>partners</text:span><text:span text:style-name="T194_12">,<text:s/>with<text:s/></text:span><text:span text:style-name="T194_13">some<text:s/>routine<text:s/>products<text:s/>available<text:s/>on<text:s/></text:span><text:span text:style-name="T194_14">the<text:s/></text:span><text:span text:style-name="T194_15">MO<text:s/>public<text:s/></text:span><text:span text:style-name="T194_16">websites<text:s/>or</text:span><text:span text:style-name="T194_17"><text:s/>shared<text:s/>across<text:s/></text:span><text:span text:style-name="T194_18">government<text:s/>departments<text:s/>including<text:s/></text:span><text:span text:style-name="T194_19">the<text:s/></text:span><text:span text:style-name="T194_20">M</text:span><text:span text:style-name="T194_21">inistry<text:s/>of<text:s/></text:span><text:span text:style-name="T194_22">D</text:span><text:span text:style-name="T194_23">efence</text:span><text:span text:style-name="T194_24"><text:s/>and<text:s/></text:span><text:span text:style-name="T194_25">Cabinet<text:s/>Office</text:span><text:span text:style-name="T194_26">.<text:s/>There<text:s/>has<text:s/>also</text:span><text:span text:style-name="T194_27"><text:s/>been<text:s/>focused<text:s/></text:span><text:span text:style-name="T194_28">local</text:span><text:span text:style-name="T194_29"><text:s/>science</text:span><text:span text:style-name="T194_30"><text:s/>capability<text:s/></text:span><text:span text:style-name="T194_31">strengthening<text:s/></text:span><text:span text:style-name="T194_32">activ</text:span><text:span text:style-name="T194_33">iti</text:span><text:span text:style-name="T194_34">es</text:span><text:span text:style-name="T194_35">,<text:s/>including<text:s/></text:span><text:span text:style-name="T194_36">a</text:span><text:span text:style-name="T194_37"><text:s/></text:span><text:span text:style-name="T194_38">workshop<text:s/></text:span><text:span text:style-name="T194_39">with<text:s/></text:span><text:span text:style-name="T194_40">participation<text:s/>from<text:s/></text:span><text:span text:style-name="T194_41">international</text:span><text:span text:style-name="T194_42"><text:s/>academic<text:s/>experts</text:span><text:span text:style-name="T194_43">.</text:span></text:p>
      <text:list text:style-name="LS12" xml:id="list16">
        <text:list-item>
          <text:p text:style-name="P195"><text:span text:style-name="T195_1">Science<text:s/>Evidence<text:s/>to<text:s/>support<text:s/></text:span><text:span text:style-name="T195_2">partner<text:s/></text:span><text:span text:style-name="T195_3">in</text:span><text:span text:style-name="T195_4"><text:s/></text:span><text:span text:style-name="T195_5">r</text:span><text:span text:style-name="T195_6">esponse<text:s/>(and<text:s/>recovery</text:span><text:span text:style-name="T195_7">)</text:span><text:span text:style-name="T195_8">:<text:s/></text:span><text:span text:style-name="T195_9">t</text:span><text:span text:style-name="T195_10">wice<text:s/>weekly<text:s/></text:span><text:span text:style-name="T195_11">weather<text:s/>forecasts</text:span><text:span text:style-name="T195_12"><text:s/>after<text:s/>the<text:s/>Myanmar<text:s/>earthquake</text:span><text:span text:style-name="T195_13"><text:s/>enabled<text:s/>the<text:s/>provision<text:s/>of<text:s/>operationally<text:s/>useful<text:s/>and<text:s/>usable<text:s/>information<text:s/></text:span><text:span text:style-name="T195_14">by</text:span><text:span text:style-name="T195_15"><text:s/>local<text:s/>humanitarian</text:span><text:span text:style-name="T195_16"><text:s/>response</text:span><text:span text:style-name="T195_17"><text:s/>partners<text:s/>through<text:s/></text:span><text:span text:style-name="T195_18">the<text:s/></text:span><text:span text:style-name="T195_19">British<text:s/>Embassy<text:s/>Yangon</text:span><text:span text:style-name="T195_20">.</text:span><text:span text:style-name="T195_21"><text:s/>This<text:s/>has<text:s/>been<text:s/>used<text:s/>to<text:s/>inform<text:s/>the<text:s/>development<text:s/>of<text:s/>weather<text:s/>advisories<text:s/>designed</text:span><text:span text:style-name="T195_22"><text:s/></text:span><text:span text:style-name="T195_23">to<text:s/></text:span><text:span text:style-name="T195_24">enable<text:s/>sharing<text:s/>with<text:s/>trusted<text:s/>partners.</text:span></text:p>
        </text:list-item>
        <text:list-item>
          <text:p text:style-name="P196"><text:span text:style-name="T196_1">Science<text:s/>evidence<text:s/>to<text:s/>support<text:s/></text:span><text:span text:style-name="T196_2">INGO<text:s/></text:span><text:span text:style-name="T196_3">anticipat</text:span><text:span text:style-name="T196_4">ory<text:s/>action</text:span><text:span text:style-name="T196_5">:</text:span><text:span text:style-name="T196_6"><text:s/></text:span><text:span text:style-name="T196_7">humanitarian<text:s/>response</text:span><text:span text:style-name="T196_8"><text:s/>and<text:s/></text:span><text:span text:style-name="T196_9">risk<text:s/>planning,<text:s/></text:span><text:span text:style-name="T196_10">includ</text:span><text:span text:style-name="T196_11">ing</text:span><text:span text:style-name="T196_12"><text:s/></text:span><text:span text:style-name="T196_13">the<text:s/></text:span><text:span text:style-name="T196_14"><text:a xlink:type="simple" xlink:href="https://www.metoffice.gov.uk/services/government/international-development/climate-outlook"><text:span text:style-name="T196_15">Monthly<text:s/>Climate<text:s/></text:span><text:span text:style-name="T196_16">O</text:span><text:span text:style-name="T196_17">utlooks</text:span></text:a></text:span><text:span text:style-name="T196_18"><text:s/>produced<text:s/>by<text:s/></text:span><text:span text:style-name="T196_19">Met<text:s/>Office<text:s/></text:span><text:span text:style-name="T196_20">which<text:s/></text:span><text:span text:style-name="T196_21">provide<text:s/>a<text:s/>review<text:s/>of<text:s/>antecedent<text:s/>conditions<text:s/>and<text:s/>an<text:s/>outlook<text:s/>for<text:s/>the<text:s/>next<text:s/></text:span><text:span text:style-name="T196_22">six</text:span><text:span text:style-name="T196_23"><text:s/>months<text:s/>for<text:s/></text:span><text:span text:style-name="T196_24">sixty<text:s/></text:span><text:span text:style-name="T196_25">countries.<text:s/>These<text:s/>indicate<text:s/>how<text:s/>the<text:s/>upcoming<text:s/>season<text:s/>may<text:s/>differ<text:s/>from<text:s/>a<text:s/>typical<text:s/>season,<text:s/>enabling<text:s/>early<text:s/>planning<text:s/>and<text:s/>decision-making</text:span><text:span text:style-name="T196_26">,<text:s/>and<text:s/>have<text:s/></text:span><text:span text:style-name="T196_27">been<text:s/>used<text:s/>by<text:s/></text:span><text:span text:style-name="T196_28">several</text:span><text:span text:style-name="T196_29"><text:s/></text:span><text:span text:style-name="T196_30">NGO<text:s/></text:span><text:span text:style-name="T196_31">partners</text:span><text:span text:style-name="T196_32">.<text:s text:c="2"/></text:span></text:p>
        </text:list-item>
        <text:list-item>
          <text:p text:style-name="P197"><text:span text:style-name="T197_1">Science<text:s/>evidence<text:s/></text:span><text:span text:style-name="T197_2">informing</text:span><text:span text:style-name="T197_3"><text:s/></text:span><text:span text:style-name="T197_4">cross<text:s/></text:span><text:span text:style-name="T197_5">Government<text:s/>monitoring</text:span><text:span text:style-name="T197_6">:</text:span><text:span text:style-name="T197_7"><text:s/></text:span><text:span text:style-name="T197_8">this<text:s/>inclu</text:span><text:span text:style-name="T197_9">d</text:span><text:span text:style-name="T197_10">e</text:span><text:span text:style-name="T197_11">d</text:span><text:span text:style-name="T197_12"><text:s/></text:span><text:span text:style-name="T197_13">a</text:span><text:span text:style-name="T197_14"><text:s/></text:span><text:span text:style-name="T197_15">contribution<text:s/>to<text:s/>the</text:span><text:span text:style-name="T197_16"><text:s/></text:span><text:span text:style-name="T197_17">I</text:span><text:span text:style-name="T197_18">nternational<text:s/></text:span><text:span text:style-name="T197_19">Natural<text:s/>Hazard<text:s/>Forward<text:s/>Look</text:span><text:span text:style-name="T197_20"><text:s/>a<text:s/>multi-hazard,<text:s/>cross-government<text:s/>partnership<text:s/>focused<text:s/>on<text:s/>horizon-scanning<text:s/>to<text:s/>identify<text:s/>emerging<text:s/>and<text:s/>evolving<text:s/>international<text:s/>natural<text:s/>hazards<text:s/>that<text:s/>may<text:s/>directly<text:s/>or<text:s/>indirectly<text:s/>affect<text:s/>UK<text:s/></text:span><text:span text:style-name="T197_21">interests<text:s/></text:span><text:span text:style-name="T197_22">and<text:s/>security</text:span><text:span text:style-name="T197_23">.<text:s/></text:span><text:span text:style-name="T197_24">Through<text:s/>the<text:s/></text:span><text:span text:style-name="T197_25">SECE<text:s/>NHSH</text:span><text:span text:style-name="T197_26">,</text:span><text:span text:style-name="T197_27"><text:s/></text:span><text:span text:style-name="T197_28">BGS<text:s/>and<text:s/>MO<text:s/>have<text:s/>delivered<text:s/>weekly<text:s/>input</text:span><text:span text:style-name="T197_29">s</text:span><text:span text:style-name="T197_30"><text:s/>to<text:s/>this<text:s/>horizon<text:s/>scan,<text:s/></text:span><text:span text:style-name="T197_31">with<text:s/>the<text:s/>MO<text:s/></text:span><text:span text:style-name="T197_32">also<text:s/></text:span><text:span text:style-name="T197_33">providing<text:s/>a<text:s/>monthly<text:s/></text:span><text:span text:style-name="T197_34">longer</text:span><text:span text:style-name="T197_35">-</text:span><text:span text:style-name="T197_36">term<text:s/></text:span><text:span text:style-name="T197_37">outlook.</text:span><text:span text:style-name="T197_38"><text:s/></text:span><text:span text:style-name="T197_39">Transfer<text:s/>to<text:s/>the<text:s/></text:span><text:span text:style-name="T197_40">SECE<text:s/></text:span><text:span text:style-name="T197_41">NHSH<text:s/>for<text:s/>partnership<text:s/>coordination<text:s/>and<text:s/>output<text:s/>distribution<text:s/>is<text:s/>underway</text:span><text:span text:style-name="T197_42">,<text:s/></text:span><text:span text:style-name="T197_43">streamlin</text:span><text:span text:style-name="T197_44">ing<text:s/></text:span><text:span text:style-name="T197_45">the<text:s/></text:span><text:span text:style-name="T197_46">coordination<text:s/>of<text:s/>multi</text:span><text:span text:style-name="T197_47">-<text:s/></text:span><text:span text:style-name="T197_48">hazard<text:s/>science<text:s/>support.</text:span></text:p>
        </text:list-item>
        <text:list-item>
          <text:p text:style-name="P198"><text:span text:style-name="T198_1">Preparedness<text:s/>Research</text:span><text:span text:style-name="T198_2"><text:s/>and<text:s/></text:span><text:span text:style-name="T198_3">local<text:s/></text:span><text:span text:style-name="T198_4">Science</text:span><text:span text:style-name="T198_5"><text:s/>capacity<text:s/></text:span><text:span text:style-name="T198_6">strengthening</text:span><text:span text:style-name="T198_7">:</text:span><text:span text:style-name="T198_8"><text:s/></text:span><text:span text:style-name="T198_9">this<text:s/>included<text:s/></text:span><text:span text:style-name="T198_10">SECE<text:s/></text:span><text:span text:style-name="T198_11">NHSH<text:s/></text:span><text:span text:style-name="T198_12">BGS<text:s/></text:span><text:span text:style-name="T198_13">activity<text:s/>and<text:s/>support<text:s/>to<text:s/></text:span><text:span text:style-name="T198_14">the<text:s/></text:span><text:span text:style-name="T198_15">British<text:s/>Embassy<text:s/>Add</text:span><text:span text:style-name="T198_16">i</text:span><text:span text:style-name="T198_17">s<text:s/>Ababa<text:s/></text:span><text:span text:style-name="T198_18">regarding<text:s/>Ethiopia’s<text:s/></text:span><text:span text:style-name="T198_19">Fentale</text:span><text:span text:style-name="T198_20"><text:s/>volcano</text:span><text:span text:style-name="T198_21">.<text:s/>This<text:s/></text:span><text:span text:style-name="T198_22">enabled<text:s/>local<text:s/>support<text:s/>with<text:s/>scientists<text:s/>at<text:s/>Addis<text:s/>Ababa<text:s/>University<text:s/>(AAU)<text:s/>in<text:s/>conjunction<text:s/>with<text:s/></text:span><text:span text:style-name="T198_23"><text:a xlink:type="simple" xlink:href="https://comet.nerc.ac.uk/"><text:span text:style-name="T198_24">COMET<text:s/></text:span></text:a></text:span><text:span text:style-name="T198_25">–<text:s/>NERC,<text:s/>as<text:s/>well<text:s/>as<text:s/>contribution</text:span><text:span text:style-name="T198_26">s</text:span><text:span text:style-name="T198_27"><text:s/>to<text:s/>two<text:s/>academic<text:s/>papers</text:span><text:span text:style-name="T198_28">.<text:s/>The<text:s/>first<text:s/></text:span><text:span text:style-name="T198_29">paper<text:s/></text:span><text:span text:style-name="T198_30">focused<text:s/>on<text:s/></text:span><text:span text:style-name="T198_31">international<text:s/>collaboration<text:s/>and<text:s/>emergency<text:s/>response<text:s/>during<text:s/>the<text:s/></text:span><text:span text:style-name="T198_32">Fentale</text:span><text:span text:style-name="T198_33"><text:s/>unrest<text:s/>led<text:s/>by<text:s/>Dr<text:s/>Elias<text:s/>Lewi<text:s/>at<text:s/>Addis<text:s/>Ababa<text:s/>University</text:span><text:span text:style-name="T198_34">;<text:s/>the<text:s/>second<text:s/></text:span><text:span text:style-name="T198_35">consist</text:span><text:span text:style-name="T198_36">ed<text:s/></text:span><text:span text:style-name="T198_37">of<text:s/>p</text:span><text:span text:style-name="T198_38">ublished<text:s/>‘Data<text:s/>Reports’<text:s/>in<text:s/>the<text:s/>Bulletin<text:s/>of<text:s/>Volcanology,<text:s/>outlining<text:s/>the<text:s/>methodology</text:span><text:span text:style-name="T198_39"><text:s/>developed</text:span><text:span text:style-name="T198_40">.<text:s/></text:span></text:p>
        </text:list-item>
        <text:list-item>
          <text:p text:style-name="P199"><text:span text:style-name="T199_1">Expert<text:s/>Workshop</text:span><text:span text:style-name="T199_2">:</text:span><text:span text:style-name="T199_3"><text:s/>featured<text:s/>MO<text:s/>leadership<text:s/>engaging<text:s/>in<text:s/>strategic<text:s/>collaboration<text:s/>with<text:s/></text:span><text:span text:style-name="T199_4">seventeen<text:s/></text:span><text:span text:style-name="T199_5">external<text:s/>academic<text:s/>institutions<text:s/>and<text:s/>think<text:s/>tanks<text:s/>to<text:s/>develop<text:s/>and<text:s/>evaluate<text:s/>models<text:s/>that<text:s/>conceptualise<text:s/>and<text:s/>assess<text:s/>cascading<text:s/>and<text:s/>compounding<text:s/>climate<text:s/>change<text:s/>risks<text:s/>to<text:s/>national<text:s/>security.</text:span></text:p>
        </text:list-item>
      </text:list>
      <text:p text:style-name="P200"><text:span text:style-name="T20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01"><text:span text:style-name="T201_1">There<text:s/>have<text:s/>been<text:s/>no<text:s/>changes<text:s/>to<text:s/>this<text:s/>output<text:s/>during<text:s/>the<text:s/>last<text:s/>year.</text:span><text:span text:style-name="T201_2"><text:s/></text:span><text:span text:style-name="T201_3">Key<text:s/>outputs<text:s/>have<text:s/>been<text:s/>delivered<text:s/></text:span><text:span text:style-name="T201_4">on<text:s/>work<text:s/>related<text:s/>to<text:s/>natural<text:s/>hazards,<text:s/>albeit<text:s/>a</text:span><text:span text:style-name="T201_5">t</text:span><text:span text:style-name="T201_6"><text:s/>a<text:s/>slower<text:s/>pace<text:s/>than<text:s/>planned</text:span><text:span text:style-name="T201_7">.<text:s/></text:span><text:span text:style-name="T201_8"><text:s/></text:span></text:p>
      <text:p text:style-name="P202"><text:span text:style-name="T20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202_2">.</text:span></text:p>
      <text:p text:style-name="P203"><text:span text:style-name="T203_1">A<text:s/>focus<text:s/>on<text:s/>staged<text:s/>and<text:s/>systematic<text:s/>stakeholder<text:s/>engagement<text:s/>and<text:s/>mapping<text:s/>is<text:s/>recommended<text:s/>during<text:s/>the<text:s/>inception<text:s/>of<text:s/>the<text:s/>MHRN<text:s/>which<text:s/>builds<text:s/>on<text:s/>existing<text:s/>strengths<text:s/>and<text:s/>potential.</text:span></text:p>
      <text:p text:style-name="P204"/>
      <text:p text:style-name="P205"/>
      <text:p text:style-name="P206"/>
      <table:table table:style-name="Table10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28">
          <table:table-cell table:style-name="Cell86">
            <text:p text:style-name="P207"><text:span text:style-name="T207_1">Output<text:s/>Title<text:s/></text:span></text:p>
          </table:table-cell>
          <table:table-cell table:style-name="Cell87" table:number-columns-spanned="4">
            <text:p text:style-name="P208"><text:span text:style-name="T208_1">FCDO<text:s/></text:span><text:span text:style-name="T208_2">teams</text:span><text:span text:style-name="T208_3">’</text:span><text:span text:style-name="T208_4"><text:s/>access<text:s/>and<text:s/>use<text:s/>scientific<text:s/>evidence,<text:s/>analysis<text:s/>and<text:s/>expertise<text:s/>in<text:s/>their<text:s/>role</text:span></text:p>
          </table:table-cell>
          <table:covered-table-cell/>
          <table:covered-table-cell/>
          <table:covered-table-cell/>
        </table:table-row>
        <table:table-row table:style-name="Row29">
          <table:table-cell table:style-name="Cell88" table:number-columns-spanned="2">
            <text:p text:style-name="P209"><text:span text:style-name="T209_1">Output<text:s/>number:<text:s/></text:span></text:p>
          </table:table-cell>
          <table:covered-table-cell/>
          <table:table-cell table:style-name="Cell89">
            <text:p text:style-name="P210"><text:span text:style-name="T210_1">4</text:span></text:p>
          </table:table-cell>
          <table:table-cell table:style-name="Cell90">
            <text:p text:style-name="P211"><text:span text:style-name="T211_1">Output<text:s/>Score:<text:s/></text:span></text:p>
          </table:table-cell>
          <table:table-cell table:style-name="Cell91">
            <text:p text:style-name="P212"><text:span text:style-name="T212_1">B</text:span></text:p>
          </table:table-cell>
        </table:table-row>
        <table:table-row table:style-name="Row30">
          <table:table-cell table:style-name="Cell92" table:number-columns-spanned="2">
            <text:p text:style-name="P213"><text:span text:style-name="T213_1">Impact<text:s/>weighting<text:s/>(%):<text:s text:c="2"/></text:span></text:p>
          </table:table-cell>
          <table:covered-table-cell/>
          <table:table-cell table:style-name="Cell93">
            <text:p text:style-name="P214"><text:span text:style-name="T214_1">20</text:span></text:p>
          </table:table-cell>
          <table:table-cell table:style-name="Cell94">
            <text:p text:style-name="P215"><text:span text:style-name="T215_1">Weighting<text:s/>revised<text:s/>since<text:s/>last<text:s/>AR?<text:s/></text:span></text:p>
          </table:table-cell>
          <table:table-cell table:style-name="Cell95">
            <text:p text:style-name="P216"><text:span text:style-name="T216_1">NA</text:span></text:p>
          </table:table-cell>
        </table:table-row>
      </table:table>
      <text:p text:style-name="P217"/>
      <table:table table:style-name="Table11">
        <table:table-column table:style-name="Column40"/>
        <table:table-column table:style-name="Column41"/>
        <table:table-column table:style-name="Column42"/>
        <table:table-row table:style-name="Row31">
          <table:table-cell table:style-name="Cell96">
            <text:p text:style-name="P218"><text:span text:style-name="T218_1">Indicator(s)</text:span></text:p>
          </table:table-cell>
          <table:table-cell table:style-name="Cell97">
            <text:p text:style-name="P219"><text:span text:style-name="T219_1">Milestone(s)<text:s/>for<text:s/>this<text:s/>review</text:span></text:p>
          </table:table-cell>
          <table:table-cell table:style-name="Cell98">
            <text:p text:style-name="P220"><text:span text:style-name="T220_1">Progress<text:s/></text:span></text:p>
          </table:table-cell>
        </table:table-row>
        <table:table-row table:style-name="Row32">
          <table:table-cell table:style-name="Cell99">
            <text:p text:style-name="P221"><text:span text:style-name="T221_1">Evidence<text:s/>of<text:s/>internal<text:s/>use<text:s/>of<text:s/>information/analysis<text:s/>produced<text:s/>by<text:s/>SECE<text:s/>(per<text:s/>crisis/emergency)</text:span></text:p>
          </table:table-cell>
          <table:table-cell table:style-name="Cell100">
            <text:p text:style-name="P222"><text:span text:style-name="T222_1">Establish<text:s/>baseline<text:s/>and<text:s/>targets<text:s/>for<text:s/>remainder<text:s/>of<text:s/>programme</text:span></text:p>
          </table:table-cell>
          <table:table-cell table:style-name="Cell101">
            <text:p text:style-name="P223"><text:span text:style-name="T223_1">Evidence<text:s/></text:span><text:span text:style-name="T223_2">developed<text:s/></text:span><text:span text:style-name="T223_3">baseline<text:s/>&amp;<text:s/>targets<text:s/>in<text:s/>development</text:span><text:span text:style-name="T223_4"><text:s/></text:span></text:p>
          </table:table-cell>
        </table:table-row>
      </table:table>
      <text:p text:style-name="P224"><text:span text:style-name="T224_1">Briefly<text:s/>describe<text:s/>the<text:s/>output’s<text:s/>activities<text:s/>and<text:s/>provide<text:s/>supporting<text:s/>narrative<text:s/>for<text:s/>the<text:s/>score.</text:span></text:p>
      <text:p text:style-name="P225"><text:span text:style-name="T225_1">A<text:s/>baseline<text:s/>is<text:s/>yet<text:s/>to<text:s/>be<text:s/>established</text:span><text:span text:style-name="T225_2">.<text:s/></text:span><text:span text:style-name="T225_3">H</text:span><text:span text:style-name="T225_4">owever</text:span><text:span text:style-name="T225_5">,<text:s/>the<text:s/>CSA<text:s/>SC<text:s/>carried<text:s/>out<text:s/></text:span><text:span text:style-name="T225_6">a<text:s/></text:span><text:span text:style-name="T225_7">staff<text:s/>user<text:s/>research<text:s/></text:span><text:span text:style-name="T225_8">assessment<text:s/>which<text:s/></text:span><text:span text:style-name="T225_9">explor</text:span><text:span text:style-name="T225_10">ed<text:s/></text:span><text:span text:style-name="T225_11">FCDO<text:s/>experience<text:s/>of<text:s/>emergency<text:s/>and<text:s/>crisis<text:s/>response</text:span><text:span text:style-name="T225_12">,</text:span><text:span text:style-name="T225_13"><text:s/>and<text:s/>the<text:s/>use<text:s/>of<text:s/>evidence<text:s/>and<text:s/>expertise.<text:s/>This<text:s/>involved<text:s/>a<text:s/>staff<text:s/>survey,<text:s/>workshops</text:span><text:span text:style-name="T225_14">,</text:span><text:span text:style-name="T225_15"><text:s/>semi-structured<text:s/>interviews,<text:s/>data<text:s/>analysis<text:s/>and<text:s/>the<text:s/>development<text:s/>of<text:s/>staff<text:s/>user<text:s/>profiles</text:span><text:span text:style-name="T225_16">:<text:s/></text:span><text:span text:style-name="T225_17">knowledge<text:s/>brokers,<text:s/>first<text:s/>responders<text:s/>and<text:s/>decision-makers.</text:span><text:span text:style-name="T225_18"><text:s/></text:span><text:span text:style-name="T225_19">This<text:s/></text:span><text:span text:style-name="T225_20">work<text:s/>has<text:s/></text:span><text:span text:style-name="T225_21">further<text:s/>informed<text:s/>the<text:s/>design<text:s/>of<text:s/>SECE<text:s/>and<text:s/>the<text:s/>MHRN,<text:s/></text:span><text:span text:style-name="T225_22">with<text:s/></text:span><text:span text:style-name="T225_23">recommendations<text:s/>including<text:s/>the<text:s/>need<text:s/>to<text:s/>set<text:s/>up<text:s/>a<text:s/>'one<text:s/>stop<text:s/>shop'<text:s/>for<text:s/>FCDO<text:s/>staff</text:span><text:span text:style-name="T225_24">.</text:span><text:span text:style-name="T225_25"><text:s/></text:span></text:p>
      <text:p text:style-name="P226"/>
      <text:p text:style-name="P227"><text:span text:style-name="T227_1">Further<text:s/>stakeholder<text:s/>mapping,<text:s/>engagement<text:s/>and<text:s/>user<text:s/>testing<text:s/>will<text:s/></text:span><text:span text:style-name="T227_2">take<text:s/>place<text:s/></text:span><text:span text:style-name="T227_3">during<text:s/>the<text:s/>inception<text:s/>of<text:s/>the<text:s/>MHRN</text:span><text:span text:style-name="T227_4">.<text:s/>T</text:span><text:span text:style-name="T227_5">he</text:span><text:span text:style-name="T227_6"><text:s/>increasing<text:s/></text:span><text:span text:style-name="T227_7">engagement<text:s/></text:span><text:span text:style-name="T227_8">on<text:s/>natural<text:s/>hazards<text:s/></text:span><text:span text:style-name="T227_9">by<text:s/>the<text:s/>SECE<text:s/>NHSH<text:s/></text:span><text:span text:style-name="T227_10">with<text:s/></text:span><text:span text:style-name="T227_11">FCDO<text:s/>teams<text:s/>and<text:s/></text:span><text:span text:style-name="T227_12">the<text:s/></text:span><text:span text:style-name="T227_13">understanding<text:s/></text:span><text:span text:style-name="T227_14">developed<text:s/>of<text:s/></text:span><text:span text:style-name="T227_15">their<text:s/></text:span><text:span text:style-name="T227_16">needs<text:s/>is<text:s/>also<text:s/>informing<text:s/>the<text:s/></text:span><text:span text:style-name="T227_17">develop</text:span><text:span text:style-name="T227_18">ment<text:s/></text:span><text:span text:style-name="T227_19">of<text:s/>this<text:s/></text:span><text:span text:style-name="T227_20">indicator</text:span><text:span text:style-name="T227_21">,</text:span><text:span text:style-name="T227_22"><text:s/>and<text:s/></text:span><text:span text:style-name="T227_23">the<text:s/></text:span><text:span text:style-name="T227_24">steps<text:s/>that<text:s/>need<text:s/>to<text:s/>be<text:s/>taken<text:s/></text:span><text:span text:style-name="T227_25">to<text:s/></text:span><text:span text:style-name="T227_26">develop<text:s/></text:span><text:span text:style-name="T227_27">a<text:s/>baseline</text:span><text:span text:style-name="T227_28"><text:s/></text:span><text:span text:style-name="T227_29">based<text:s/>on<text:s/>estimated<text:s/>take<text:s/>up<text:s/>and<text:s/>need</text:span><text:span text:style-name="T227_30">.</text:span></text:p>
      <text:p text:style-name="P228"/>
      <text:p text:style-name="P229"><text:span text:style-name="T229_1">With<text:s/>MOUs,<text:s/>trusted<text:s/>expert<text:s/></text:span><text:span text:style-name="T229_2">embedded<text:s/>staff</text:span><text:span text:style-name="T229_3"><text:s/>and<text:s/></text:span><text:span text:style-name="T229_4">a<text:s/></text:span><text:span text:style-name="T229_5">monitored<text:s/>mailbox,<text:s/></text:span><text:span text:style-name="T229_6">engagement<text:s/>with<text:s/>and<text:s/>demand<text:s/>for<text:s/></text:span><text:span text:style-name="T229_7">expertise<text:s/>from<text:s/>the<text:s/></text:span><text:span text:style-name="T229_8">SECE<text:s/>NHSH<text:s/></text:span><text:span text:style-name="T229_9">has<text:s/>steadily<text:s/>increased<text:s/>since<text:s/>Apr</text:span><text:span text:style-name="T229_10">il</text:span><text:span text:style-name="T229_11"><text:s/></text:span><text:span text:style-name="T229_12">20</text:span><text:span text:style-name="T229_13">25.<text:s/></text:span><text:span text:style-name="T229_14">Several<text:s/>high<text:s/>impact<text:s/>events,<text:s/>such<text:s/>as<text:s/></text:span><text:span text:style-name="T229_15">the<text:s/></text:span><text:span text:style-name="T229_16">Myanmar</text:span><text:span text:style-name="T229_17"><text:s/>earthquake</text:span><text:span text:style-name="T229_18">,</text:span><text:span text:style-name="T229_19"><text:s/></text:span><text:span text:style-name="T229_20">Hurricane<text:s/>Melis</text:span><text:span text:style-name="T229_21">s</text:span><text:span text:style-name="T229_22">a</text:span><text:span text:style-name="T229_23"><text:s/></text:span><text:span text:style-name="T229_24">and</text:span><text:span text:style-name="T229_25"><text:s/></text:span><text:span text:style-name="T229_26">the<text:s/></text:span><text:span text:style-name="T229_27">protracted</text:span><text:span text:style-name="T229_28"><text:s/></text:span><text:span text:style-name="T229_29">drought<text:s/>in<text:s/>Horn<text:s/>of<text:s/>Africa<text:s/></text:span><text:span text:style-name="T229_30">have<text:s/></text:span><text:span text:style-name="T229_31">demonstrated<text:s/>the<text:s/>flexibility<text:s/>and<text:s/>adaptability<text:s/>of<text:s/>the<text:s/>team<text:s/>and<text:s/>supporting<text:s/>agencies.<text:s/></text:span><text:span text:style-name="T229_32">UK<text:s/></text:span><text:span text:style-name="T229_33">crisis<text:s/>and<text:s/></text:span><text:span text:style-name="T229_34">post<text:s/>crisis<text:s/>modes<text:s/>have<text:s/>been<text:s/>supported,<text:s/></text:span><text:span text:style-name="T229_35">frequently<text:s/></text:span><text:span text:style-name="T229_36">by<text:s/></text:span><text:span text:style-name="T229_37">docking<text:s/>in<text:s/>through<text:s/>the<text:s/></text:span><text:span text:style-name="T229_38">FCDO<text:s/></text:span><text:span text:style-name="T229_39">crisis<text:s/></text:span><text:span text:style-name="T229_40">humanitarian</text:span><text:span text:style-name="T229_41"><text:s/>team</text:span><text:span text:style-name="T229_42">.<text:s/></text:span><text:span text:style-name="T229_43">More<text:s/>direct<text:s/>support<text:s/>with<text:s/>advisers<text:s/></text:span><text:span text:style-name="T229_44">at<text:s/>FCDO<text:s/>Posts<text:s/></text:span><text:span text:style-name="T229_45">and<text:s/>regional<text:s/></text:span><text:span text:style-name="T229_46">teams<text:s/>have<text:s/>become<text:s/>standard,<text:s/></text:span><text:span text:style-name="T229_47">particularly<text:s/>where<text:s/>there<text:s/>is<text:s/>limited<text:s/></text:span><text:span text:style-name="T229_48">available<text:s/>in<text:s/>country<text:s/></text:span><text:span text:style-name="T229_49">expertise<text:s/>and<text:s/></text:span><text:span text:style-name="T229_50">a<text:s/></text:span><text:span text:style-name="T229_51">high<text:s/></text:span><text:span text:style-name="T229_52">susceptibility<text:s/></text:span><text:span text:style-name="T229_53">to<text:s/>natural<text:s/>hazards</text:span><text:span text:style-name="T229_54">.</text:span></text:p>
      <text:p text:style-name="P230"/>
      <text:p text:style-name="P231"><text:span text:style-name="T231_1">The<text:s/>expert<text:s/></text:span><text:span text:style-name="T231_2">staff</text:span><text:span text:style-name="T231_3"><text:s/>from<text:s/>MO<text:s/>and<text:s/>BGS,<text:s/>in<text:s/>the<text:s/></text:span><text:span text:style-name="T231_4">SECE<text:s/></text:span><text:span text:style-name="T231_5">NHSH,</text:span><text:span text:style-name="T231_6"><text:s/></text:span><text:span text:style-name="T231_7">have<text:s/>been<text:s/></text:span><text:span text:style-name="T231_8">key</text:span><text:span text:style-name="T231_9"><text:s/></text:span><text:span text:style-name="T231_10">to<text:s/>enabling<text:s/>engagement<text:s/></text:span><text:span text:style-name="T231_11">across</text:span><text:span text:style-name="T231_12"><text:s/>FCDO</text:span><text:span text:style-name="T231_13">,<text:s/></text:span><text:span text:style-name="T231_14">building<text:s/>trusted<text:s/>relationships<text:s/>across<text:s/>the<text:s/>network,<text:s/></text:span><text:span text:style-name="T231_15">translat</text:span><text:span text:style-name="T231_16">ing</text:span><text:span text:style-name="T231_17"><text:s/></text:span><text:span text:style-name="T231_18">operational<text:s/>needs<text:s/>and<text:s/></text:span><text:span text:style-name="T231_19">determin</text:span><text:span text:style-name="T231_20">ing</text:span><text:span text:style-name="T231_21"><text:s/>what<text:s/>hazard<text:s/>and<text:s/>impact<text:s/>information<text:s/>is<text:s/>possible<text:s/>and<text:s/>useful</text:span><text:span text:style-name="T231_22">,<text:s/>the<text:s/></text:span><text:span text:style-name="T231_23">SECE<text:s/></text:span><text:span text:style-name="T231_24">NHSH<text:s/></text:span><text:span text:style-name="T231_25">provid</text:span><text:span text:style-name="T231_26">ing<text:s/></text:span><text:span text:style-name="T231_27">a<text:s/></text:span><text:span text:style-name="T231_28">conduit</text:span><text:span text:style-name="T231_29"><text:s/>for<text:s/></text:span><text:span text:style-name="T231_30">communicating<text:s/></text:span><text:span text:style-name="T231_31">demands<text:s/>and<text:s/>context<text:s/>back<text:s/>to<text:s/></text:span><text:span text:style-name="T231_32">the<text:s/>supporting<text:s/></text:span><text:span text:style-name="T231_33">science<text:s/></text:span><text:span text:style-name="T231_34">agencies</text:span><text:span text:style-name="T231_35"><text:s/></text:span><text:span text:style-name="T231_36">(MO<text:s/>&amp;<text:s/>BGS)</text:span><text:span text:style-name="T231_37">.<text:s/></text:span><text:span text:style-name="T231_38">Following<text:s/>stakeholder<text:s/>engagement,<text:s/>the<text:s/></text:span><text:span text:style-name="T231_39">timing<text:s/>of<text:s/>the<text:s/>monthly<text:s/>seasonal<text:s/>climate</text:span><text:span text:style-name="T231_40"><text:s/>briefs<text:s/>from<text:s/>the<text:s/>MO</text:span><text:span text:style-name="T231_41"><text:s/></text:span><text:span text:style-name="T231_42">has<text:s/>been<text:s/>adapted<text:s/></text:span><text:span text:style-name="T231_43">to<text:s/>better<text:s/>cater</text:span><text:span text:style-name="T231_44"><text:s/></text:span><text:span text:style-name="T231_45">to<text:s/>the<text:s/>needs<text:s/>of<text:s/></text:span><text:span text:style-name="T231_46">FCDO<text:s/></text:span><text:span text:style-name="T231_47">Posts<text:s/></text:span><text:span text:style-name="T231_48">in<text:s/>eastern<text:s/></text:span><text:span text:style-name="T231_49">time<text:s/>zones</text:span><text:span text:style-name="T231_50">.<text:s/>This<text:s/>has<text:s/>been<text:s/>assisted<text:s/>by<text:s/>the<text:s/>development<text:s/>of<text:s/>a<text:s/></text:span><text:span text:style-name="T231_51">dedicated<text:s/>mailbox</text:span><text:span text:style-name="T231_52">,<text:s/>which<text:s/>has<text:s/>improved<text:s/></text:span><text:span text:style-name="T231_53">the<text:s/></text:span><text:span text:style-name="T231_54">resilience<text:s/></text:span><text:span text:style-name="T231_55">and<text:s/></text:span><text:span text:style-name="T231_56">availability</text:span><text:span text:style-name="T231_57"><text:s/>of<text:s/></text:span><text:span text:style-name="T231_58">support.<text:s/>T</text:span><text:span text:style-name="T231_59">he<text:s/>use<text:s/>of<text:s/></text:span><text:span text:style-name="T231_60">MS<text:s/></text:span><text:span text:style-name="T231_61">Teams<text:s/>IM<text:s/>chats<text:s/></text:span><text:span text:style-name="T231_62">has<text:s/></text:span><text:span text:style-name="T231_63">become<text:s/></text:span><text:span text:style-name="T231_64">key<text:s/>to<text:s/></text:span><text:span text:style-name="T231_65">provi</text:span><text:span text:style-name="T231_66">di</text:span><text:span text:style-name="T231_67">ng<text:s/></text:span><text:span text:style-name="T231_68">early<text:s/></text:span><text:span text:style-name="T231_69">notifications<text:s/></text:span><text:span text:style-name="T231_70">of<text:s/></text:span><text:span text:style-name="T231_71">potential<text:s/></text:span><text:span text:style-name="T231_72">severe<text:s/>weather<text:s/>development</text:span><text:span text:style-name="T231_73">,<text:s/></text:span><text:span text:style-name="T231_74">and<text:s/>a<text:s/>place<text:s/>to<text:s/></text:span><text:span text:style-name="T231_75">‘</text:span><text:span text:style-name="T231_76">ask<text:s/>the<text:s/>expert</text:span><text:span text:style-name="T231_77">’<text:s/></text:span><text:span text:style-name="T231_78">without<text:s/>the<text:s/>formality<text:s/>of<text:s/></text:span><text:span text:style-name="T231_79">email.</text:span></text:p>
      <text:p text:style-name="P232"/>
      <text:p text:style-name="P233"><text:span text:style-name="T233_1">Migration<text:s/>and<text:s/>Conflict<text:s/></text:span><text:span text:style-name="T233_2">Directorate</text:span><text:span text:style-name="T233_3"><text:s/></text:span><text:span text:style-name="T233_4">and<text:s/>Overseas<text:s/>Territories<text:s/></text:span><text:span text:style-name="T233_5">D</text:span><text:span text:style-name="T233_6">epartment<text:s/></text:span><text:span text:style-name="T233_7">(OTD)</text:span><text:span text:style-name="T233_8"><text:s/></text:span><text:span text:style-name="T233_9">have<text:s/>used<text:s/></text:span><text:span text:style-name="T233_10">prepared<text:s/></text:span><text:span text:style-name="T233_11">science<text:s/>evidence<text:s/>in<text:s/>their<text:s/>Joint<text:s/>Analysis</text:span><text:span text:style-name="T233_12"><text:s/>of<text:s/></text:span><text:span text:style-name="T233_13">Conflict<text:s/></text:span><text:span text:style-name="T233_14">and<text:s/>Stability</text:span><text:span text:style-name="T233_15"><text:s/></text:span><text:span text:style-name="T233_16">and<text:s/>c</text:span><text:span text:style-name="T233_17">limate<text:s/>security<text:s/>deep<text:s/></text:span><text:span text:style-name="T233_18">dives.<text:s/></text:span><text:span text:style-name="T233_19">For<text:s/>example,<text:s/></text:span><text:span text:style-name="T233_20">OTD<text:s/>used<text:s/>s</text:span><text:span text:style-name="T233_21">cience<text:s/>evidence<text:s/>regarding<text:s/>tropical<text:s/>cyclone<text:s/></text:span><text:span text:style-name="T233_22">rapid<text:s/>intensification<text:s/>and<text:s/>early<text:s/>warning<text:s/>systems<text:s/>to<text:s/>inform</text:span><text:span text:style-name="T233_23"><text:s/>capability<text:s/>plans<text:s/>and<text:s/></text:span><text:span text:style-name="T233_24">risk<text:s/>assessment.<text:s/></text:span><text:span text:style-name="T233_25">Evidence<text:s/>for<text:s/>p</text:span><text:span text:style-name="T233_26">reparedness<text:s/>planning<text:s/>for<text:s/></text:span><text:span text:style-name="T233_27">geohazards<text:s/>event<text:s/>have<text:s/></text:span><text:span text:style-name="T233_28">also<text:s/></text:span><text:span text:style-name="T233_29">been<text:s/>sought<text:s/>and<text:s/>delivered<text:s/>to<text:s/>several<text:s/>country<text:s/>offices<text:s/>and<text:s/>HQ<text:s/>humanitarian<text:s/>support<text:s/>teams.</text:span><text:span text:style-name="T233_30"><text:s/></text:span></text:p>
      <text:p text:style-name="P234"/>
      <text:p text:style-name="P235"><text:span text:style-name="T235_1">Describe<text:s/>any<text:s/>changes<text:s/>to<text:s/>this<text:s/>output<text:s/>during<text:s/>the<text:s/>past<text:s/>year,<text:s/>and<text:s/>any<text:s/>planned<text:s/>changes<text:s/>as<text:s/>a<text:s/>result<text:s/>of<text:s/>this<text:s/>revie</text:span><text:span text:style-name="T235_2">w.</text:span></text:p>
      <text:p text:style-name="P236"><text:bookmark-start text:name="_Hlk215827911"/><text:span text:style-name="T236_1">There<text:s/>have<text:s/>been<text:s/>no<text:s/>changes<text:s/>to<text:s/>this<text:s/>output<text:s/>during<text:s/>the<text:s/>last<text:s/>year.<text:s/>Before<text:s/>the<text:s/>next<text:s/>review<text:s/>there<text:s/>will<text:s/>be<text:s/>a<text:s/>review<text:s/>of<text:s/>the<text:s/>overall<text:s/>output<text:s/>language,<text:s/>milestones</text:span><text:span text:style-name="T236_2">,<text:s/></text:span><text:span text:style-name="T236_3">data<text:s/>sources<text:s/></text:span><text:span text:style-name="T236_4">and<text:s/>baselines<text:s/></text:span><text:span text:style-name="T236_5">to<text:s/>ensure<text:s/>clarity<text:s/>and<text:s/>focus<text:s/>on<text:s/>what<text:s/></text:span><text:span text:style-name="T236_6">could</text:span><text:span text:style-name="T236_7"><text:s/>be<text:s/>achieved<text:s/>by<text:s/>the<text:s/>end<text:s/>of<text:s/>the<text:s/>programme’s<text:s/>first<text:s/>full<text:s/>year<text:s/>in<text:s/>delivery.</text:span></text:p>
      <text:p text:style-name="P237"><text:bookmark-end text:name="_Hlk215827911"/></text:p>
      <text:p text:style-name="P238"><text:span text:style-name="T238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39"><text:span text:style-name="T239_1">E</text:span><text:span text:style-name="T239_2">xpert<text:s/>embed</text:span><text:span text:style-name="T239_3">ded<text:s/>staff<text:s/></text:span><text:span text:style-name="T239_4">are<text:s/></text:span><text:span text:style-name="T239_5">working<text:s/>well</text:span><text:span text:style-name="T239_6">,<text:s/>enabling<text:s/></text:span><text:span text:style-name="T239_7">t</text:span><text:span text:style-name="T239_8">rusted<text:s/>relationships<text:s/>to<text:s/></text:span><text:span text:style-name="T239_9">grow<text:s/>and<text:s/></text:span><text:span text:style-name="T239_10">increasing<text:s/>science<text:s/>agency</text:span><text:span text:style-name="T239_11"><text:s/>(BGS<text:s/>&amp;<text:s/>MO)</text:span><text:span text:style-name="T239_12"><text:s/>understanding<text:s/>of<text:s/>the<text:s/>FCDO<text:s/>context<text:s/>and<text:s/>user<text:s/>needs<text:s/>when<text:s/>developing<text:s/></text:span><text:span text:style-name="T239_13">support<text:s/>mechanisms</text:span><text:span text:style-name="T239_14">.<text:s/></text:span><text:span text:style-name="T239_15">The<text:s/>successful<text:s/>mechanisms<text:s/>and<text:s/>engagement<text:s/>pathways<text:s/>across<text:s/>FCDO<text:s/>pioneered<text:s/>by<text:s/>the<text:s/>SECE<text:s/>NHSH<text:s/></text:span><text:span text:style-name="T239_16">pro</text:span><text:span text:style-name="T239_17">vide<text:s/>a<text:s/></text:span><text:span text:style-name="T239_18">use</text:span><text:span text:style-name="T239_19">ful<text:s/></text:span><text:span text:style-name="T239_20">platform<text:s/></text:span><text:span text:style-name="T239_21">which<text:s/>can<text:s/>be<text:s/>used<text:s/></text:span><text:span text:style-name="T239_22">to<text:s/>inform<text:s/>the<text:s/>development<text:s/>of<text:s/>other<text:s/>SECE<text:s/></text:span><text:span text:style-name="T239_23">components</text:span><text:span text:style-name="T239_24">.<text:s/>T</text:span><text:span text:style-name="T239_25">he<text:s/>experience<text:s/>of<text:s/>user<text:s/>needs<text:s/>gained<text:s/>to<text:s/>date<text:s/></text:span><text:span text:style-name="T239_26">will<text:s/>also<text:s/></text:span><text:span text:style-name="T239_27">help<text:s/>to<text:s/>inform<text:s/>a<text:s/>revision<text:s/>of<text:s/>the<text:s/>output<text:s/>indicator<text:s/>and<text:s/>the<text:s/>development<text:s/>of<text:s/>appropriate<text:s/>baselines.<text:s/>The<text:s/>SECE<text:s/>team<text:s/>together<text:s/>with<text:s/>the<text:s/>CSA<text:s/>Science<text:s/>Cell<text:s/></text:span><text:span text:style-name="T239_28">will<text:s/>also<text:s/>build<text:s/>on<text:s/>this<text:s/>experience<text:s/>to<text:s/></text:span><text:span text:style-name="T239_29">further<text:s/>formalise<text:s/>SECE<text:s/>inputs<text:s/>into<text:s/>FCDO<text:s/>Crisis<text:s/>structures<text:s/>and<text:s/>planning</text:span><text:span text:style-name="T239_30">.<text:s/></text:span></text:p>
      <text:p text:style-name="P240"/>
      <text:p text:style-name="P241"><text:span text:style-name="T241_1">D</text:span><text:span text:style-name="T241_2">:<text:s/></text:span><text:span text:style-name="T241_3">Value<text:s/>for<text:s/>Money</text:span></text:p>
      <text:p text:style-name="P242"/>
      <text:p text:style-name="P243"><text:span text:style-name="T243_1">The<text:s/>Science<text:s/>for<text:s/>Emergency<text:s/>Centre<text:s/>for<text:s/>Expertise<text:s/>(SECE)<text:s/>programme<text:s/>applies<text:s/>the<text:s/>5E’s<text:s/>approach</text:span><text:span text:style-name="T243_2"><text:s/>-<text:s/></text:span><text:span text:style-name="T243_3">economy,<text:s/>efficiency,<text:s/>effectiveness,<text:s/>equity,<text:s/>and<text:s/>cost-effectiveness</text:span><text:span text:style-name="T243_4"><text:s/>-<text:s/></text:span><text:span text:style-name="T243_5">to<text:s/>ensure<text:s/>robust<text:s/>value<text:s/>for<text:s/>money<text:s/>(VfM)<text:s/>across<text:s/>all<text:s/>activities.<text:s/>VfM<text:s/>metrics<text:s/>have<text:s/>been<text:s/>embedded<text:s/>in<text:s/>programme<text:s/>documentation,<text:s/>partner<text:s/>agreements,<text:s/>and<text:s/>the<text:s/>MHRN<text:s/>competition<text:s/>process,<text:s/>with<text:s/>ongoing<text:s/>monitoring<text:s/>and<text:s/>adaptive<text:s/>learning<text:s/>to<text:s/>maximise<text:s/>impact.</text:span></text:p>
      <text:p text:style-name="P244"/>
      <text:p text:style-name="P245"><text:span text:style-name="T245_1">Economy</text:span><text:span text:style-name="T245_2">:<text:s/></text:span><text:span text:style-name="T245_3">SECE’s<text:s/>primary<text:s/>cost<text:s/>drivers<text:s/>are<text:s/>staff<text:s/>and<text:s/>the<text:s/>Multi<text:s/>Hazard<text:s/>Research<text:s/>Network<text:s/>(MHRN).<text:s/>The<text:s/>programme<text:s/>focuses<text:s/>on<text:s/>mapping<text:s/>expertise<text:s/>gaps<text:s/>and<text:s/>sourcing<text:s/>the<text:s/>most<text:s/>cost-effective<text:s/>solutions,<text:s/>prioritising<text:s/>value<text:s/>for<text:s/>money<text:s/>in<text:s/>any<text:s/>outsourced<text:s/>expertise.<text:s/>Costs<text:s/>for<text:s/>internal<text:s/>and<text:s/>cross-government<text:s/>expertise<text:s/>are<text:s/>well<text:s/>understood,<text:s/>and<text:s/>the<text:s/>competitive<text:s/>grant<text:s/>process<text:s/>for<text:s/>MHRN<text:s/>ensures<text:s/>that<text:s/>external<text:s/>expertise<text:s/>is<text:s/>procured<text:s/>efficiently.</text:span></text:p>
      <text:p text:style-name="P246"/>
      <text:list text:style-name="LS26" xml:id="list21">
        <text:list-item>
          <text:p text:style-name="P247"><text:span text:style-name="T247_1">Both<text:s/>MOUs<text:s/>have<text:s/>demonstrated<text:s/>prudent<text:s/>financial<text:s/>management</text:span></text:p>
        </text:list-item>
        <text:list-item>
          <text:p text:style-name="P248"><text:span text:style-name="T248_1">During<text:s/></text:span><text:span text:style-name="T248_2">the<text:s/>MO<text:s/>inception<text:s/>phase</text:span><text:span text:style-name="T248_3">,</text:span><text:span text:style-name="T248_4"><text:s/>the<text:s/>budget<text:s/>has<text:s/>been<text:s/>refined<text:s/>based<text:s/>on<text:s/>actuals<text:s/>from<text:s/>Q1<text:s/>and<text:s/>Q2,<text:s/></text:span><text:span text:style-name="T248_5">resulting<text:s/>in<text:s/></text:span><text:span text:style-name="T248_6">improved<text:s/>alignment<text:s/>with<text:s/>FCDO<text:s/>expectations<text:s/>The<text:s/>implementation<text:s/>of<text:s/>new<text:s/>finance<text:s/>systems<text:s/>at<text:s/>BGS<text:s/>has<text:s/></text:span><text:span text:style-name="T248_7">also<text:s/></text:span><text:span text:style-name="T248_8">enabled<text:s/>more<text:s/>accurate<text:s/>monitoring<text:s/>of<text:s/>spend<text:s/>and<text:s/>forecasting.</text:span></text:p>
        </text:list-item>
        <text:list-item>
          <text:p text:style-name="P249"><text:span text:style-name="T249_1">The<text:s/>agile<text:s/>approach<text:s/>to<text:s/>research<text:s/>projects/sandpit<text:s/>approach</text:span><text:span text:style-name="T249_2">es</text:span><text:span text:style-name="T249_3"><text:s/>allows<text:s/>for<text:s/></text:span><text:span text:style-name="T249_4">a<text:s/></text:span><text:span text:style-name="T249_5">transparent<text:s/>assessment<text:s/>of<text:s/>proposals<text:s/>and<text:s/>resource<text:s/>requirements,<text:s/>ensuring<text:s/>that<text:s/>activities<text:s/>are<text:s/>competitively<text:s/>selected<text:s/>based<text:s/>on<text:s/>their<text:s/>potential<text:s/>for<text:s/>impact<text:s/>and<text:s/>alignment<text:s/>with<text:s/>strategic<text:s/>priorities.<text:s/>The<text:s/>use<text:s/>of<text:s/>existing<text:s/>PhD<text:s/>student<text:s/>resource<text:s/>for<text:s/>the<text:s/>application-ready<text:s/>decadal<text:s/>prediction<text:s/>sandpit<text:s/>demonstrates<text:s/>a<text:s/>commitment<text:s/>to<text:s/>leveraging<text:s/>available<text:s/>expertise<text:s/>and<text:s/>minimising<text:s/>additional<text:s/>costs.</text:span></text:p>
        </text:list-item>
      </text:list>
      <text:p text:style-name="P250"/>
      <text:p text:style-name="P251"><text:span text:style-name="T251_1">Efficiency</text:span><text:span text:style-name="T251_2">:<text:s/></text:span><text:span text:style-name="T251_3">U</text:span><text:span text:style-name="T251_4">se</text:span><text:span text:style-name="T251_5"><text:s/>of</text:span><text:span text:style-name="T251_6"><text:s/></text:span><text:span text:style-name="T251_7">t</text:span><text:span text:style-name="T251_8">he</text:span><text:span text:style-name="T251_9"><text:s/></text:span><text:span text:style-name="T251_10">Research<text:s/>Commissioning<text:s/>Centre’s<text:s/>(RCC)</text:span><text:span text:style-name="T251_11"><text:s/>services<text:s/>for<text:s/>the<text:s/>MHRN<text:s/>competition<text:s/>has<text:s/>been<text:s/>vital<text:s/>in<text:s/>ensuring<text:s/></text:span><text:span text:style-name="T251_12">an<text:s/></text:span><text:span text:style-name="T251_13">efficient<text:s/>outcome.<text:s/>The<text:s/>RCC<text:s/>has<text:s/>taken<text:s/></text:span><text:span text:style-name="T251_14">responsibility</text:span><text:span text:style-name="T251_15"><text:s/>for<text:s/>multiple<text:s/>events<text:s/>and<text:s/>helped<text:s/></text:span><text:span text:style-name="T251_16">in<text:s/>the<text:s/></text:span><text:span text:style-name="T251_17">manage</text:span><text:span text:style-name="T251_18">ment<text:s/>of<text:s/>key<text:s/></text:span><text:span text:style-name="T251_19">tasks.<text:s/>The<text:s/>use<text:s/>of<text:s/>the<text:s/>RCC</text:span><text:span text:style-name="T251_20"><text:s/></text:span><text:span text:style-name="T251_21">SmartSimple</text:span><text:span text:style-name="T251_22"><text:s/>grant<text:s/>management<text:s/>system<text:s/>and<text:s/>streamlined<text:s/>application<text:s/>processes<text:s/>for<text:s/>the<text:s/>MHRN<text:s/>competition<text:s/>further<text:s/>support</text:span><text:span text:style-name="T251_23">ing<text:s/></text:span><text:span text:style-name="T251_24">efficient<text:s/>delivery.</text:span></text:p>
      <text:p text:style-name="P252"/>
      <text:list text:style-name="LS27" xml:id="list24">
        <text:list-item>
          <text:p text:style-name="P253"><text:span text:style-name="T253_1">Under<text:s/>both<text:s/>MOUs,<text:s/>processes<text:s/>of<text:s/>delivery<text:s/>and<text:s/>response<text:s/>have<text:s/>been<text:s/>streamlined<text:s/>increasing<text:s/>efficiencies<text:s/>and<text:s/>robustness;<text:s/>all<text:s/>routine<text:s/>forecast<text:s/>products,<text:s/>advisory<text:s/>notes,<text:s/>and<text:s/>emergency<text:s/>responses<text:s/>have<text:s/>been<text:s/>delivered<text:s/>within<text:s/>agreed<text:s/>timeframes,<text:s/></text:span></text:p>
        </text:list-item>
        <text:list-item>
          <text:p text:style-name="P254"><text:span text:style-name="T254_1">The<text:s/></text:span><text:span text:style-name="T254_2">SECE<text:s/>NHSH</text:span><text:span text:style-name="T254_3"><text:s/>and<text:s/>supporting<text:s/>MOUs<text:s/></text:span><text:span text:style-name="T254_4">have<text:s/></text:span><text:span text:style-name="T254_5">included<text:s/>the<text:s/>development<text:s/>and<text:s/></text:span><text:span text:style-name="T254_6">implement</text:span><text:span text:style-name="T254_7">ation<text:s/>of<text:s/></text:span><text:span text:style-name="T254_8">initial<text:s/>Standard<text:s/>Operating<text:s/>Procedures,<text:s/>improved<text:s/>communication<text:s/>channels,<text:s/>and<text:s/>iterative<text:s/>feedback<text:s/>mechanisms</text:span><text:span text:style-name="T254_9">,<text:s/>which<text:s/></text:span><text:span text:style-name="T254_10">have<text:s/>further<text:s/>reduced<text:s/>duplication<text:s/>and<text:s/>improved<text:s/>responsiveness.<text:s/></text:span></text:p>
        </text:list-item>
      </text:list>
      <text:p text:style-name="P255"/>
      <text:p text:style-name="P256"><text:span text:style-name="T256_1">Effectiveness:</text:span><text:span text:style-name="T256_2"><text:s/></text:span><text:span text:style-name="T256_3">SECE<text:s/>aims<text:s/>to<text:s/></text:span><text:span text:style-name="T256_4">provide<text:s/>science<text:s/>advice<text:s/>which<text:s/>will<text:s/>increase<text:s/></text:span><text:span text:style-name="T256_5">the<text:s/></text:span><text:span text:style-name="T256_6">quality<text:s/>and<text:s/>impact<text:s/></text:span><text:span text:style-name="T256_7">of<text:s/>FCDO’s<text:s/></text:span><text:span text:style-name="T256_8">emergency<text:s/></text:span><text:span text:style-name="T256_9">responses,<text:s/>while<text:s/>also<text:s/>strengthening<text:s/>the<text:s/>ability<text:s/>of<text:s/>international<text:s/>governments,<text:s/>organisations,<text:s/>and<text:s/>communities<text:s/>to<text:s/>prepare<text:s/>for<text:s/>and<text:s/>respond<text:s/>to<text:s/>emergencies<text:s/>using<text:s/>robust<text:s/>evidence<text:s/>and<text:s/>expertise.</text:span><text:span text:style-name="T256_10"><text:s/></text:span><text:span text:style-name="T256_11">The<text:s/>MHRN<text:s/>competition<text:s/></text:span><text:span text:style-name="T256_12">generated</text:span><text:span text:style-name="T256_13"><text:s/></text:span><text:span text:style-name="T256_14">sixteen<text:s/></text:span><text:span text:style-name="T256_15">fully<text:s/>worked<text:s/>up</text:span><text:span text:style-name="T256_16"><text:s/></text:span><text:span text:style-name="T256_17">Expression</text:span><text:span text:style-name="T256_18">s</text:span><text:span text:style-name="T256_19"><text:s/>of<text:s/>Interest</text:span><text:span text:style-name="T256_20">,<text:s/>and<text:s/>f</text:span><text:span text:style-name="T256_21">our<text:s/></text:span><text:span text:style-name="T256_22">bidders</text:span><text:span text:style-name="T256_23"><text:s/></text:span><text:span text:style-name="T256_24">have<text:s/>been<text:s/>shortlisted</text:span><text:span text:style-name="T256_25">.<text:s/>This<text:s/>response<text:s/>exceeded<text:s/>expectations</text:span><text:span text:style-name="T256_26">,<text:s/>demonstrating<text:s/></text:span><text:span text:style-name="T256_27">FCDO<text:s/>(and<text:s/>SECE’s)<text:s/></text:span><text:span text:style-name="T256_28">ability<text:s/>to<text:s/>attract<text:s/>and<text:s/>secure<text:s/>strong<text:s/>research<text:s/>partners.<text:s/>Effectiveness<text:s/>is<text:s/>further<text:s/>supported<text:s/>by<text:s/>clear<text:s/>alignment<text:s/>with<text:s/>FCDO<text:s/>objectives<text:s/>and<text:s/>robust<text:s/>monitoring<text:s/>throughout<text:s/>the<text:s/>proposal<text:s/>stages.</text:span></text:p>
      <text:p text:style-name="P257"/>
      <text:list text:style-name="LS28" xml:id="list26">
        <text:list-item>
          <text:p text:style-name="P258"><text:span text:style-name="T258_1">The<text:s/></text:span><text:span text:style-name="T258_2">SECE<text:s/>NHSH<text:s/></text:span><text:span text:style-name="T258_3">has<text:s/></text:span><text:span text:style-name="T258_4">shown<text:s/></text:span><text:span text:style-name="T258_5">that<text:s/>combining<text:s/></text:span><text:span text:style-name="T258_6">‘</text:span><text:span text:style-name="T258_7">reach-back</text:span><text:span text:style-name="T258_8">’</text:span><text:span text:style-name="T258_9"><text:s/>support<text:s/>from<text:s/>scientific<text:s/>agencies<text:s/>with<text:s/>embedded<text:s/>personnel,<text:s/>under<text:s/>MOUs,<text:s/>facilitates<text:s/>the<text:s/>provision<text:s/>and<text:s/>reach<text:s/>of<text:s/>high-quality<text:s/>forecasts<text:s/>and<text:s/>advice<text:s/></text:span><text:span text:style-name="T258_10">which<text:s/></text:span><text:span text:style-name="T258_11">effectively<text:s/>inform</text:span><text:span text:style-name="T258_12">s<text:s/></text:span><text:span text:style-name="T258_13">FCDO<text:s/>decision-making<text:s/>during<text:s/>emergencies.<text:s/>Outputs<text:s/>are<text:s/>tailored<text:s/>to<text:s/>user<text:s/>needs,<text:s/>with<text:s/>positive<text:s/>feedback<text:s/>from<text:s/>partners.<text:s/>User<text:s/>guides<text:s/>and<text:s/>best<text:s/>practice<text:s/>documents<text:s/>have<text:s/></text:span><text:span text:style-name="T258_14">also<text:s/></text:span><text:span text:style-name="T258_15">improved<text:s/>uptake.</text:span></text:p>
        </text:list-item>
        <text:list-item>
          <text:p text:style-name="P259"><text:span text:style-name="T259_1">Research<text:s/>sandpits<text:s/>have<text:s/>addressed<text:s/>the<text:s/>accessibility<text:s/>and<text:s/>utility<text:s/>of<text:s/>products<text:s/>and<text:s/>services,<text:s/>incorporating<text:s/>behavioural<text:s/>science,<text:s/>language,<text:s/>and<text:s/>communication<text:s/>considerations<text:s/>to<text:s/>better<text:s/>meet<text:s/>user<text:s/>needs.</text:span></text:p>
        </text:list-item>
      </text:list>
      <text:p text:style-name="P260"/>
      <text:p text:style-name="P261"><text:span text:style-name="T261_1">Equity:</text:span><text:span text:style-name="T261_2"><text:s/></text:span><text:span text:style-name="T261_3">One<text:s/>of<text:s/>the<text:s/>main</text:span><text:span text:style-name="T261_4"><text:s/></text:span><text:span text:style-name="T261_5">priorit</text:span><text:span text:style-name="T261_6">ies</text:span><text:span text:style-name="T261_7"><text:s/></text:span><text:span text:style-name="T261_8">for</text:span><text:span text:style-name="T261_9"><text:s/>SECE</text:span><text:span text:style-name="T261_10"><text:s/></text:span><text:span text:style-name="T261_11">is<text:s/>to<text:s/>reduce<text:s/>preventable<text:s/>deaths<text:s/>and<text:s/>suffering<text:s/>during<text:s/>international<text:s/>emergencies,<text:s/>particularly<text:s/>in<text:s/>LMICs.</text:span><text:span text:style-name="T261_12"><text:s/></text:span><text:span text:style-name="T261_13">SECE</text:span><text:span text:style-name="T261_14"><text:s/>partners<text:s/>are<text:s/>committed<text:s/>to<text:s/>equity<text:s/>and<text:s/>supporting<text:s/>the<text:s/>most<text:s/>vulnerable.<text:s/>Equity<text:s/>policies<text:s/>are<text:s/></text:span><text:span text:style-name="T261_15">also<text:s/></text:span><text:span text:style-name="T261_16">embedded<text:s/>in<text:s/>programme<text:s/>documentation<text:s/>and<text:s/>scoring<text:s/>criteria,<text:s/></text:span><text:span text:style-name="T261_17">the<text:s/></text:span><text:span text:style-name="T261_18">BGS<text:s/>actively<text:s/>work</text:span><text:span text:style-name="T261_19">ing<text:s/></text:span><text:span text:style-name="T261_20">to<text:s/>include<text:s/>marginalised<text:s/>groups<text:s/>and<text:s/>early<text:s/>career<text:s/>scientists<text:s/>in<text:s/>its<text:s/>activities.<text:s/>The<text:s/>programme<text:s/>recognises<text:s/>that<text:s/>equitable<text:s/>provision<text:s/>may<text:s/>not<text:s/>always<text:s/>be<text:s/>the<text:s/>cheapest<text:s/>option<text:s/>but<text:s/>is<text:s/>essential<text:s/>for<text:s/>achieving<text:s/>greater<text:s/>impact<text:s/>and<text:s/>ensuring<text:s/>cost-effectiveness.</text:span></text:p>
      <text:p text:style-name="P262"/>
      <text:p text:style-name="P263"><text:span text:style-name="T263_1">Recognising<text:s/>that<text:s/>disasters<text:s/>disproportionately<text:s/>affect<text:s/>vulnerable<text:s/>groups</text:span><text:span text:style-name="T263_2"><text:s/>(in</text:span><text:span text:style-name="T263_3">cluding<text:s/>women,<text:s/>children,<text:s/>older<text:s/>people,<text:s/>and<text:s/>those<text:s/>with<text:s/>disabilities</text:span><text:span text:style-name="T263_4">)</text:span><text:span text:style-name="T263_5"><text:s/></text:span><text:span text:style-name="T263_6">timely<text:s/>and<text:s/>useable<text:s/></text:span><text:span text:style-name="T263_7">products<text:s/>and<text:s/>advice<text:s/>delivered<text:s/>through<text:s/>the<text:s/></text:span><text:span text:style-name="T263_8">SECE<text:s/>NHSH<text:s/></text:span><text:span text:style-name="T263_9">has<text:s/></text:span><text:span text:style-name="T263_10">help</text:span><text:span text:style-name="T263_11">ed</text:span><text:span text:style-name="T263_12"><text:s/>support<text:s/>effective<text:s/>responses,<text:s/>including<text:s/>for<text:s/>marginalised<text:s/>groups.</text:span><text:span text:style-name="T263_13"><text:s/></text:span><text:span text:style-name="T263_14">A<text:s/>research<text:s/>sandpit<text:s/>has<text:s/>been<text:s/>developed<text:s/>and<text:s/>is<text:s/>currently<text:s/>in<text:s/>progress<text:s/>to<text:s/>generate<text:s/>data<text:s/>that<text:s/>will<text:s/>inform<text:s/>future<text:s/>humanitarian<text:s/>assistance<text:s/>for<text:s/>populations<text:s/>affected<text:s/>by<text:s/>earthquakes.</text:span></text:p>
      <text:p text:style-name="P264"/>
      <text:p text:style-name="P265"><text:span text:style-name="T265_1">Cost-effectiveness:</text:span><text:span text:style-name="T265_2"><text:s/>With<text:s/>a<text:s/>total<text:s/>programme<text:s/>cost<text:s/>of<text:s/>£19.9<text:s/>million,<text:s/>SECE<text:s/>ensures<text:s/>cost-effectiveness<text:s/></text:span><text:span text:style-name="T265_3">using</text:span><text:span text:style-name="T265_4"><text:s/>a<text:s/>detailed<text:s/></text:span><text:span text:style-name="T265_5">log<text:s/>frame</text:span><text:span text:style-name="T265_6"><text:s/>and<text:s/>the<text:s/>development<text:s/>of<text:s/>VfM<text:s/>indicators<text:s/>with<text:s/>partners.<text:s/>The<text:s/>competitive<text:s/>grant<text:s/>process<text:s/>for<text:s/></text:span><text:span text:style-name="T265_7">the<text:s/></text:span><text:span text:style-name="T265_8">MHRN<text:s/></text:span><text:span text:style-name="T265_9">has<text:s/></text:span><text:span text:style-name="T265_10">enable</text:span><text:span text:style-name="T265_11">d</text:span><text:span text:style-name="T265_12"><text:s/>FCDO<text:s/>to<text:s/>select<text:s/>the<text:s/>best<text:s/>overall<text:s/>approach,<text:s/>balancing<text:s/>expertise,<text:s/>alignment,<text:s/>feasibility,<text:s/>and<text:s/>cost<text:s/>to<text:s/>maximise<text:s/>value<text:s/>for<text:s/>money.</text:span></text:p>
      <text:p text:style-name="P266"/>
      <text:list text:style-name="LS29" xml:id="list28">
        <text:list-item>
          <text:p text:style-name="P267"><text:span text:style-name="T267_1">Both<text:s/>Science<text:s/>Agencies<text:s/>(MO<text:s/>&amp;<text:s/>BGS)<text:s/>are<text:s/>leading<text:s/>centres<text:s/>for<text:s/>emergency<text:s/>support<text:s/>for<text:s/>HMG<text:s/>domestically,<text:s/>are<text:s/>internationally<text:s/>recognised<text:s/>and<text:s/>have<text:s/>mature<text:s/>international<text:s/>development<text:s/>programmes.<text:s/>These<text:s/>activities<text:s/>significantly<text:s/>enhance<text:s/>the<text:s/>advice<text:s/>and<text:s/>guidance<text:s/>delivered<text:s/>by<text:s/>SECE<text:s/>improving<text:s/>the<text:s/>quality<text:s/>and<text:s/>effectiveness<text:s/>of<text:s/>FCDO’s<text:s/>emergency<text:s/>responses.</text:span></text:p>
        </text:list-item>
        <text:list-item>
          <text:p text:style-name="P268"><text:span text:style-name="T268_1">This<text:s/>status<text:s/>has<text:s/>influenced<text:s/>FCDO<text:s/>regional<text:s/>and<text:s/>country<text:s/>teams<text:s/>to<text:s/>frequently<text:s/>request<text:s/>more<text:s/>shareable<text:s/>information<text:s/>for<text:s/>international<text:s/>partners,<text:s/>enabling<text:s/>better<text:s/>emergency<text:s/>preparation<text:s/>and<text:s/>response<text:s/>through<text:s/>robust<text:s/>evidence<text:s/>and<text:s/>expertise,<text:s/>central<text:s/>tenant<text:s/>of<text:s/>SECE.</text:span></text:p>
        </text:list-item>
        <text:list-item>
          <text:p text:style-name="P269"><text:span text:style-name="T269_1">The<text:s/>programme<text:s/>integrates<text:s/>delivery,<text:s/>learning,<text:s/>innovation,<text:s/>and<text:s/>testing<text:s/>to<text:s/>ensure<text:s/>effective<text:s/>implementation.<text:s/>Sandpit<text:s/>activities<text:s/>allow<text:s/>new<text:s/>methods<text:s/>and<text:s/>tools<text:s/>to<text:s/>be<text:s/>trialled<text:s/>before<text:s/>they<text:s/>become<text:s/>standard<text:s/>practice,<text:s/>ensuring<text:s/></text:span><text:span text:style-name="T269_2">that<text:s/></text:span><text:span text:style-name="T269_3">only<text:s/>valuable<text:s/>innovations<text:s/>are<text:s/>adopted<text:s/></text:span><text:span text:style-name="T269_4">which<text:s/>consider<text:s/></text:span><text:span text:style-name="T269_5">both<text:s/></text:span><text:span text:style-name="T269_6">the<text:s/></text:span><text:span text:style-name="T269_7">effectiveness<text:s/>of<text:s/>new<text:s/>science<text:s/>to<text:s/>enable<text:s/>action<text:s/>and<text:s/>innovation</text:span><text:span text:style-name="T269_8">,<text:s/></text:span><text:span text:style-name="T269_9">together<text:s/>with<text:s/>the<text:s/></text:span><text:span text:style-name="T269_10">cost<text:s/>effectiveness<text:s/></text:span><text:span text:style-name="T269_11">and<text:s/>the<text:s/></text:span><text:span text:style-name="T269_12">sustainab</text:span><text:span text:style-name="T269_13">ility<text:s/>of<text:s/></text:span><text:span text:style-name="T269_14">deliver</text:span><text:span text:style-name="T269_15">y</text:span><text:span text:style-name="T269_16">.</text:span></text:p>
        </text:list-item>
      </text:list>
      <text:p text:style-name="P270"/>
      <text:p text:style-name="P271"><text:span text:style-name="T271_1">E:<text:s/>RISK</text:span></text:p>
      <text:p text:style-name="P272"/>
      <text:p text:style-name="P273"><text:span text:style-name="T273_1">The<text:s/>SECE<text:s/>programme</text:span><text:span text:style-name="T273_2"><text:s/>holds<text:s/></text:span><text:span text:style-name="T273_3">one<text:s/></text:span><text:span text:style-name="T273_4">overarching</text:span><text:span text:style-name="T273_5"><text:s/>master</text:span><text:span text:style-name="T273_6"><text:s/>risk<text:s/>register<text:s/>saved<text:s/>on<text:s/></text:span><text:span text:style-name="T273_7">the</text:span><text:span text:style-name="T273_8"><text:s/>internal<text:s/></text:span><text:span text:style-name="T273_9">FCDO<text:s/></text:span><text:span text:style-name="T273_10">AMP<text:s/>system.<text:s/>The<text:s/></text:span><text:span text:style-name="T273_11">master<text:s/></text:span><text:span text:style-name="T273_12">risk<text:s/>register<text:s/>incorporate</text:span><text:span text:style-name="T273_13">s</text:span><text:span text:style-name="T273_14"><text:s/>risks<text:s/>from<text:s/>all<text:s/>SECE<text:s/>programmes.<text:s/></text:span><text:span text:style-name="T273_15">T</text:span><text:span text:style-name="T273_16">he<text:s/></text:span><text:span text:style-name="T273_17">Programme<text:s/>Responsible<text:s/>Owner<text:s/></text:span><text:span text:style-name="T273_18">(</text:span><text:span text:style-name="T273_19">PRO</text:span><text:span text:style-name="T273_20">)</text:span><text:span text:style-name="T273_21"><text:s/></text:span><text:span text:style-name="T273_22">work</text:span><text:span text:style-name="T273_23">s</text:span><text:span text:style-name="T273_24"><text:s/>alongside<text:s/>the<text:s/>programme<text:s/>manager<text:s/>to</text:span><text:span text:style-name="T273_25"><text:s/>monitor<text:s/>risks</text:span><text:span text:style-name="T273_26">,</text:span><text:span text:style-name="T273_27"><text:s/>consider<text:s/>the<text:s/>continued<text:s/>relevance<text:s/>of<text:s/>existing<text:s/>risks,<text:s/>note<text:s/>emerging<text:s/>risks,<text:s/>review<text:s/>the<text:s/>success<text:s/>of<text:s/>mitigating<text:s/>actions<text:s/>and<text:s/>record<text:s/>changes<text:s/>in<text:s/>risk<text:s/>levels.<text:s/>If<text:s/>any<text:s/>risk<text:s/>increases<text:s/>beyond<text:s/>the<text:s/>programme<text:s/>risk<text:s/>appetite,<text:s/>the<text:s/>PRO<text:s/>will<text:s/>escalate<text:s/>to<text:s/>the<text:s/>SRO<text:s/>and<text:s/>together<text:s/>they<text:s/>will<text:s/>implement<text:s/>controlling<text:s/>actions</text:span><text:span text:style-name="T273_28"><text:s/>as<text:s/>per<text:s/></text:span><text:span text:style-name="T273_29">the<text:s/></text:span><text:span text:style-name="T273_30">Programme<text:s/>Operating<text:s/>Framework<text:s/></text:span><text:span text:style-name="T273_31">(</text:span><text:span text:style-name="T273_32">PrOF</text:span><text:span text:style-name="T273_33">)</text:span><text:span text:style-name="T273_34"><text:s/>guidelines</text:span><text:span text:style-name="T273_35">.</text:span></text:p>
      <text:p text:style-name="P274"/>
      <text:p text:style-name="P275"><text:span text:style-name="T275_1">SECE<text:s/></text:span><text:span text:style-name="T275_2">has<text:s/></text:span><text:span text:style-name="T275_3">established<text:s/>comprehensive<text:s/>risk<text:s/>management<text:s/>frameworks</text:span><text:span text:style-name="T275_4"><text:s/>with<text:s/></text:span><text:span text:style-name="T275_5">BGS<text:s/>and<text:s/>MO<text:s/></text:span><text:span text:style-name="T275_6">partners</text:span><text:span text:style-name="T275_7">,<text:s/>incorporating<text:s/>quarterly<text:s/>risk<text:s/>reviews<text:s/>and<text:s/>regular<text:s/>updates<text:s/>via<text:s/>quarterly<text:s/>reports</text:span><text:span text:style-name="T275_8">.<text:s/>These<text:s/></text:span><text:span text:style-name="T275_9">feed<text:s/>into<text:s/>the<text:s/>overall<text:s/>programme<text:s/>risk<text:s/>register</text:span><text:span text:style-name="T275_10">.</text:span><text:span text:style-name="T275_11"><text:s/></text:span><text:bookmark-start text:name="_Hlk215829477"/><text:span text:style-name="T275_12">A<text:s/>developing<text:s/></text:span><text:span text:style-name="T275_13">main<text:s/>risk<text:s/>for<text:s/>the<text:s/>SECE<text:s/>programme<text:s/>is<text:s/>the<text:s/>potential<text:s/></text:span><text:span text:style-name="T275_14">of<text:s/>the<text:s/>impact<text:s/>of<text:s/></text:span><text:span text:style-name="T275_15">any<text:s/></text:span><text:span text:style-name="T275_16">further<text:s/>reductions<text:s/>in<text:s/>ODA<text:s/>funding</text:span><text:span text:style-name="T275_17">,<text:s/>and<text:s/>a<text:s/>subsequent<text:s/>reduction<text:s/>i</text:span><text:span text:style-name="T275_18">n</text:span><text:span text:style-name="T275_19"><text:s/>funding<text:s/>for<text:s/>the<text:s/>programme</text:span><text:span text:style-name="T275_20">,<text:s/>which<text:s/></text:span><text:span text:style-name="T275_21">w</text:span><text:span text:style-name="T275_22">ould<text:s/>result<text:s/>in<text:s/>significant<text:s/>changes<text:s/>to<text:s/>programme<text:s/>design<text:s/>and<text:s/>delivery.<text:s/></text:span><text:span text:style-name="T275_23">A<text:s/>repeat<text:s/>of<text:s/>the<text:s/></text:span><text:span text:style-name="T275_24">ODA<text:s/></text:span><text:span text:style-name="T275_25">spending</text:span><text:span text:style-name="T275_26"><text:s/>pause<text:s/>in<text:s/>the<text:s/>middle<text:s/>of<text:s/>the<text:s/>reporting<text:s/>year</text:span><text:span text:style-name="T275_27"><text:s/>would<text:s/>also<text:s/>have<text:s/>serious<text:s/>implications</text:span><text:span text:style-name="T275_28">,<text:s/>for<text:s/></text:span><text:span text:style-name="T275_29">example</text:span><text:span text:style-name="T275_30"><text:s/></text:span><text:span text:style-name="T275_31">the<text:s/>MHRN<text:s/></text:span><text:span text:style-name="T275_32">is<text:s/></text:span><text:span text:style-name="T275_33">currently<text:s/>running<text:s/></text:span><text:span text:style-name="T275_34">six<text:s/>months<text:s/>behind<text:s/>schedule</text:span><text:span text:style-name="T275_35"><text:s/>due<text:s/>to<text:s/>the<text:s/>mid-2025<text:s/>ODA<text:s/>pause.</text:span><text:span text:style-name="T275_36"><text:s/></text:span><text:span text:style-name="T275_37">D</text:span><text:span text:style-name="T275_38">elays<text:s/>have<text:s/>impacted<text:s/>SECE’s<text:s/>ability<text:s/>to<text:s/>spend,<text:s/>deliver<text:s/>planned<text:s/>activities,<text:s/>and<text:s/>maintain<text:s/>the<text:s/>intended<text:s/>timelines.<text:s/></text:span><text:span text:style-name="T275_39">Given<text:s/>this</text:span><text:span text:style-name="T275_40">,</text:span><text:span text:style-name="T275_41"><text:s/>the<text:s/></text:span><text:span text:style-name="T275_42">SECE<text:s/></text:span><text:span text:style-name="T275_43">SRO<text:s/></text:span><text:span text:style-name="T275_44">is<text:s/></text:span><text:span text:style-name="T275_45">recommend</text:span><text:span text:style-name="T275_46">ing<text:s/></text:span><text:span text:style-name="T275_47">to<text:s/></text:span><text:span text:style-name="T275_48">the<text:s/></text:span><text:span text:style-name="T275_49">CSA<text:s/></text:span><text:span text:style-name="T275_50">a<text:s/>short<text:s/></text:span><text:span text:style-name="T275_51">no<text:s/>cost<text:s/></text:span><text:span text:style-name="T275_52">extension<text:s/>to<text:s/>March<text:s/>2029</text:span><text:span text:style-name="T275_53">.<text:s/></text:span><text:span text:style-name="T275_54">Subject<text:s/>to<text:s/></text:span><text:span text:style-name="T275_55">performance<text:s/>and<text:s/>delivery,<text:s/></text:span><text:span text:style-name="T275_56">the<text:s/></text:span><text:span text:style-name="T275_57">SRO<text:s/>m</text:span><text:span text:style-name="T275_58">ay<text:s/></text:span><text:span text:style-name="T275_59">recommend<text:s/></text:span><text:span text:style-name="T275_60">a<text:s/>further<text:s/></text:span><text:span text:style-name="T275_61">extension</text:span><text:span text:style-name="T275_62">.</text:span><text:span text:style-name="T275_63"><text:s/></text:span><text:bookmark-end text:name="_Hlk215829477"/></text:p>
      <text:p text:style-name="P276"/>
      <text:p text:style-name="P277"><text:span text:style-name="T277_1">The<text:s/>SECE<text:s/>risk<text:s/>appetite<text:s/>is</text:span><text:span text:style-name="T277_2"><text:s/></text:span><text:span text:style-name="T277_3">indicated</text:span><text:span text:style-name="T277_4"><text:s/>below<text:s/>and</text:span><text:span text:style-name="T277_5"><text:s/></text:span><text:span text:style-name="T277_6">is<text:s/></text:span><text:span text:style-name="T277_7">within<text:s/>the<text:s/></text:span><text:span text:style-name="T277_8"><text:a xlink:type="simple" xlink:href="https://fcogovuk.sharepoint.com/:w:/r/sites/intranet-policy-and-guidance/_layouts/15/Doc.aspx?sourcedoc=%7BDAD1CF3E-F0F8-4805-BDE4-A03EFE7CEE19%7D&amp;file=FCDO-risk-appetite-statement.docx&amp;action=default&amp;mobileredirect=true"><text:span text:style-name="T277_9">FCDO<text:s/>risk<text:s/></text:span><text:span text:style-name="T277_10">appetite</text:span></text:a></text:span><text:span text:style-name="T277_11"><text:s/></text:span><text:span text:style-name="T277_12">level</text:span><text:span text:style-name="T277_13">.</text:span><text:span text:style-name="T277_14"><text:s/></text:span><text:span text:style-name="T277_15">The<text:s/>overall<text:s/>risk<text:s/></text:span><text:span text:style-name="T277_16">level<text:s/>for</text:span><text:span text:style-name="T277_17"><text:s/>the<text:s/>SECE<text:s/>programme<text:s/></text:span><text:span text:style-name="T277_18">remains<text:s/>unchanged</text:span><text:span text:style-name="T277_19"><text:s/>from<text:s/></text:span><text:span text:style-name="T277_20">what<text:s/>was<text:s/>stated<text:s/>in<text:s/></text:span><text:span text:style-name="T277_21">the<text:s/>business<text:s/>case:<text:s/></text:span><text:span text:style-name="T277_22">Moderate</text:span></text:p>
      <text:p text:style-name="P278"/>
      <table:table table:style-name="Table12"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row table:style-name="Row33">
          <table:table-cell table:style-name="Cell102">
            <text:p text:style-name="P279"><text:span text:style-name="T279_1">Strategy<text:s/>&amp;<text:s/>Context</text:span></text:p>
          </table:table-cell>
          <table:table-cell table:style-name="Cell103">
            <text:p text:style-name="P280"><text:span text:style-name="T280_1">Policy<text:s/>&amp;<text:s/>Programme<text:s/>Delivery</text:span></text:p>
          </table:table-cell>
          <table:table-cell table:style-name="Cell104">
            <text:p text:style-name="P281"><text:span text:style-name="T281_1">Public<text:s/>Service<text:s/>Delivery<text:s/>and<text:s/>Operations</text:span></text:p>
          </table:table-cell>
          <table:table-cell table:style-name="Cell105">
            <text:p text:style-name="P282"><text:span text:style-name="T282_1"><text:s/></text:span></text:p>
            <text:p text:style-name="P283"><text:span text:style-name="T283_1"><text:s/></text:span></text:p>
            <text:p text:style-name="P284"><text:span text:style-name="T284_1">People</text:span></text:p>
          </table:table-cell>
          <table:table-cell table:style-name="Cell106">
            <text:p text:style-name="P285"><text:span text:style-name="T285_1">Safeguarding</text:span></text:p>
          </table:table-cell>
          <table:table-cell table:style-name="Cell107">
            <text:p text:style-name="P286"><text:span text:style-name="T286_1">Financial<text:s/>&amp;<text:s/>Fiduciary</text:span></text:p>
          </table:table-cell>
          <table:table-cell table:style-name="Cell108">
            <text:p text:style-name="P287"><text:span text:style-name="T287_1">Reputation</text:span></text:p>
          </table:table-cell>
          <table:table-cell table:style-name="Cell109">
            <text:p text:style-name="P288"><text:span text:style-name="T288_1">Overall</text:span></text:p>
          </table:table-cell>
        </table:table-row>
        <table:table-row table:style-name="Row34">
          <table:table-cell table:style-name="Cell110">
            <text:p text:style-name="P289"><text:span text:style-name="T289_1">Major</text:span></text:p>
          </table:table-cell>
          <table:table-cell table:style-name="Cell111">
            <text:p text:style-name="P290"><text:span text:style-name="T290_1">Major</text:span></text:p>
          </table:table-cell>
          <table:table-cell table:style-name="Cell112">
            <text:p text:style-name="P291"><text:span text:style-name="T291_1">Moderate</text:span></text:p>
          </table:table-cell>
          <table:table-cell table:style-name="Cell113">
            <text:p text:style-name="P292"><text:span text:style-name="T292_1">Moderate</text:span></text:p>
          </table:table-cell>
          <table:table-cell table:style-name="Cell114">
            <text:p text:style-name="P293"><text:span text:style-name="T293_1">Minor</text:span></text:p>
          </table:table-cell>
          <table:table-cell table:style-name="Cell115">
            <text:p text:style-name="P294"><text:span text:style-name="T294_1">Moderate</text:span></text:p>
          </table:table-cell>
          <table:table-cell table:style-name="Cell116">
            <text:p text:style-name="P295"><text:span text:style-name="T295_1">M</text:span><text:span text:style-name="T295_2">inor</text:span></text:p>
          </table:table-cell>
          <table:table-cell table:style-name="Cell117">
            <text:p text:style-name="P296"><text:span text:style-name="T296_1">Moderate</text:span></text:p>
          </table:table-cell>
        </table:table-row>
      </table:table>
      <text:p text:style-name="P297"><text:span text:style-name="T297_1">The<text:s/>risk<text:s/>register<text:s/>submitted<text:s/>in<text:s/>the<text:s/>business<text:s/>case<text:s/>has<text:s/>been<text:s/>updated<text:s/>and<text:s/>a<text:s/>summary<text:s/>of<text:s/>risks<text:s/>and<text:s/>mitigations<text:s/>on<text:s/>the<text:s/>SECE<text:s/>programme<text:s/>as<text:s/>of<text:s/>December<text:s/>2025<text:s/>are<text:s/>annotated<text:s/>below</text:span><text:span text:style-name="T297_2">.</text:span></text:p>
      <text:p text:style-name="P298"/>
      <text:p text:style-name="P299"><text:span text:style-name="T299_1">Strategy<text:s/>and<text:s/>Context;<text:s/>Major</text:span><text:span text:style-name="T299_2">.</text:span><text:span text:style-name="T299_3"><text:s/></text:span><text:span text:style-name="T299_4">There<text:s/>is<text:s/>a<text:s/>risk<text:s/>that<text:s/>strategic<text:s/>changes<text:s/>in<text:s/>direction<text:s/>or<text:s/>further<text:s/>reductions<text:s/>in<text:s/>ODA<text:s/>may<text:s/>reduce<text:s/>funding<text:s/>for<text:s/>SECE</text:span><text:span text:style-name="T299_5">.</text:span><text:span text:style-name="T299_6"><text:s/>To<text:s/>mitigate<text:s/></text:span><text:span text:style-name="T299_7">th</text:span><text:span text:style-name="T299_8">is</text:span><text:span text:style-name="T299_9"><text:s/>risk,<text:s/>break<text:s/>clauses<text:s/>are<text:s/>included<text:s/>in<text:s/>all<text:s/>delivery<text:s/>mechanisms<text:s/>to<text:s/>enable<text:s/>programme<text:s/>exit<text:s/>if<text:s/>strategic<text:s/>direction<text:s/>changes.<text:s/></text:span><text:span text:style-name="T299_10">The<text:s/>SECE<text:s/>team<text:s/></text:span><text:span text:style-name="T299_11">will<text:s/>ensure<text:s/>M</text:span><text:span text:style-name="T299_12">O</text:span><text:span text:style-name="T299_13">Us<text:s/>and<text:s/>Accountable<text:s/>Grants<text:s/></text:span><text:span text:style-name="T299_14">(AGs)<text:s/></text:span><text:span text:style-name="T299_15">are<text:s/>agreed,<text:s/>and<text:s/>delivery<text:s/>is<text:s/>underway<text:s/>to<text:s/>safeguard<text:s/>programmes<text:s/>as<text:s/>soon<text:s/>as<text:s/>operationally<text:s/>possible.<text:s/>A<text:s/>realistic<text:s/>programme<text:s/>timeline,<text:s/>including<text:s/>an<text:s/>agreed<text:s/></text:span><text:span text:style-name="T299_16">i</text:span><text:span text:style-name="T299_17">nception<text:s/>phase,<text:s/>allows<text:s/>for<text:s/>the<text:s/>establishment<text:s/>of<text:s/>complex<text:s/>elements<text:s/>such<text:s/>as<text:s/>the<text:s/></text:span><text:span text:style-name="T299_18">MHRN</text:span><text:span text:style-name="T299_19">.</text:span></text:p>
      <text:p text:style-name="P300"/>
      <text:p text:style-name="P301"><text:span text:style-name="T301_1">Programme<text:s/>Delivery;</text:span><text:span text:style-name="T301_2"><text:s/></text:span><text:span text:style-name="T301_3">Major</text:span><text:span text:style-name="T301_4">.</text:span><text:span text:style-name="T301_5"><text:s/></text:span><text:span text:style-name="T301_6">There<text:s/>is<text:s/>a<text:s/>major<text:s/>risk<text:s/>that<text:s/>the<text:s/></text:span><text:span text:style-name="T301_7">MHRN</text:span><text:span text:style-name="T301_8"><text:s/>lead<text:s/>partner<text:s/>may<text:s/>be<text:s/>unable<text:s/>to<text:s/>deliver<text:s/>or<text:s/>manage<text:s/>the<text:s/></text:span><text:span text:style-name="T301_9">consorti</text:span><text:span text:style-name="T301_10">um</text:span><text:span text:style-name="T301_11"><text:s/>at<text:s/>the<text:s/>required<text:s/>pace</text:span><text:span text:style-name="T301_12">.</text:span><text:span text:style-name="T301_13"><text:s/></text:span><text:span text:style-name="T301_14">There<text:s/>is<text:s/>also<text:s/>the<text:s/>risk<text:s/>that<text:s/></text:span><text:span text:style-name="T301_15">the<text:s/>s</text:span><text:span text:style-name="T301_16">upport<text:s/></text:span><text:span text:style-name="T301_17">offered<text:s/>by<text:s/>the<text:s/>programme</text:span><text:span text:style-name="T301_18"><text:s/>may<text:s/>not<text:s/>be<text:s/>taken<text:s/>up<text:s/>due<text:s/>to<text:s/>limited<text:s/>capacity<text:s/></text:span><text:span text:style-name="T301_19">or<text:s/>limited<text:s/>understanding<text:s/>of<text:s/></text:span><text:span text:style-name="T301_20">the<text:s/>overall<text:s/></text:span><text:span text:style-name="T301_21">offer<text:s/>by<text:s/></text:span><text:span text:style-name="T301_22">FCDO<text:s/></text:span><text:span text:style-name="T301_23">Departments<text:s/>responding<text:s/>to<text:s/>emergencies.<text:s/></text:span><text:span text:style-name="T301_24">Additionally,<text:s/>the<text:s/>complex<text:s/>programme<text:s/>and<text:s/>management<text:s/>structure,<text:s/>working<text:s/>across<text:s/>multiple<text:s/>teams<text:s/>in<text:s/></text:span><text:span text:style-name="T301_25">FCDO</text:span><text:span text:style-name="T301_26"><text:s/>may<text:s/>hinder<text:s/>effective<text:s/>delivery<text:s/>and<text:s/>oversight.<text:s/>Strong<text:s/></text:span><text:span text:style-name="T301_27">engagement<text:s/></text:span><text:span text:style-name="T301_28">b</text:span><text:span text:style-name="T301_29">y<text:s/></text:span><text:span text:style-name="T301_30">the<text:s/></text:span><text:span text:style-name="T301_31">CSA<text:s/>SC</text:span><text:span text:style-name="T301_32"><text:s/>/<text:s/>SECE</text:span><text:span text:style-name="T301_33"><text:s/>team</text:span><text:span text:style-name="T301_34"><text:s/></text:span><text:span text:style-name="T301_35">with</text:span><text:span text:style-name="T301_36"><text:s/>FCDO<text:s/>stakeholders<text:s/>will<text:s/>ensure<text:s/>buy-in<text:s/>and<text:s/>uptake<text:s/>of<text:s/>outputs.<text:s/></text:span><text:span text:style-name="T301_37">G</text:span><text:span text:style-name="T301_38">overnance<text:s/>structure</text:span><text:span text:style-name="T301_39">s</text:span><text:span text:style-name="T301_40"><text:s/></text:span><text:span text:style-name="T301_41">are</text:span><text:span text:style-name="T301_42"><text:s/>being<text:s/></text:span><text:span text:style-name="T301_43">developed<text:s/>and<text:s/></text:span><text:span text:style-name="T301_44">implemented<text:s/>by<text:s/>the<text:s/>PRO<text:s/>and<text:s/>SRO<text:s/>to<text:s/>provide<text:s/>proper<text:s/>programme<text:s/>oversight<text:s/>and<text:s/>facilitate<text:s/>cross-team<text:s/>working.</text:span><text:span text:style-name="T301_45"><text:s/>The<text:s/></text:span><text:span text:style-name="T301_46">MHRN<text:s/></text:span><text:span text:style-name="T301_47">competition<text:s/>timeline<text:s/>was<text:s/>increased<text:s/>to<text:s/>provide<text:s/>applicants<text:s/>appropriate<text:s/>time<text:s/>to<text:s/>submit<text:s/>high<text:s/>quality<text:s/>proposals</text:span><text:span text:style-name="T301_48"><text:s/>and<text:s/>there<text:s/>will<text:s/>be<text:s/>an<text:s/>inception<text:s/>period<text:s/>for<text:s/>the<text:s/>MHRN<text:s/>partner.<text:s/></text:span></text:p>
      <text:p text:style-name="P302"/>
      <text:p text:style-name="P303"><text:span text:style-name="T303_1">Public<text:s/>Service<text:s/>Delivery<text:s/>and<text:s/>Operations;</text:span><text:span text:style-name="T303_2"><text:s/></text:span><text:span text:style-name="T303_3">Moderate.<text:s/></text:span><text:span text:style-name="T303_4">There<text:s/></text:span><text:span text:style-name="T303_5">was<text:s/>a<text:s/>moderate<text:s/></text:span><text:span text:style-name="T303_6">risk<text:s/>that<text:s/>the<text:s/></text:span><text:span text:style-name="T303_7">bidding<text:s/></text:span><text:span text:style-name="T303_8">process<text:s/>for<text:s/>the<text:s/></text:span><text:span text:style-name="T303_9">MHRN<text:s/></text:span><text:span text:style-name="T303_10">w</text:span><text:span text:style-name="T303_11">ould<text:s/>attract<text:s/>weak<text:s/>proposals</text:span><text:span text:style-name="T303_12">.</text:span><text:span text:style-name="T303_13"><text:s/></text:span><text:span text:style-name="T303_14">To<text:s/>address<text:s/></text:span><text:span text:style-name="T303_15">th</text:span><text:span text:style-name="T303_16">is</text:span><text:span text:style-name="T303_17"><text:s/>risk</text:span><text:span text:style-name="T303_18"><text:s/>a<text:s/></text:span><text:span text:style-name="T303_19">robust<text:s/>early<text:s/>market<text:s/>engagement</text:span><text:span text:style-name="T303_20">,<text:s/>and<text:s/>a</text:span><text:span text:style-name="T303_21">n<text:s/>information<text:s/>session<text:s/>was<text:s/>held<text:s/>prior<text:s/>to<text:s/>the<text:s/>competition<text:s/>launch,<text:s/></text:span><text:span text:style-name="T303_22">which<text:s/></text:span><text:span text:style-name="T303_23">provid</text:span><text:span text:style-name="T303_24">ed<text:s/></text:span><text:span text:style-name="T303_25">targeted<text:s/>feedback<text:s/>on<text:s/>Expressions<text:s/>of<text:s/>Interest</text:span><text:span text:style-name="T303_26"><text:s/>(E</text:span><text:span text:style-name="T303_27">O</text:span><text:span text:style-name="T303_28">I)</text:span><text:span text:style-name="T303_29"><text:s/>the<text:s/>Statement<text:s/>of<text:s/>Need,<text:s/>and<text:s/>a<text:s/>comprehensive<text:s/>Q&amp;A<text:s/>document.<text:s/>A<text:s/>dedicated<text:s/>matchmaking<text:s/>event<text:s/></text:span><text:span text:style-name="T303_30">also<text:s/></text:span><text:span text:style-name="T303_31">enabled</text:span><text:span text:style-name="T303_32"><text:s/>partners<text:s/>and<text:s/>participants<text:s/>to<text:s/>form<text:s/>effective<text:s/>partnerships,<text:s/>strengthening<text:s/>the<text:s/>quality<text:s/>of<text:s/>proposals.</text:span><text:span text:style-name="T303_33"><text:s/></text:span><text:span text:style-name="T303_34">A<text:s/></text:span><text:span text:style-name="T303_35">two-stage<text:s/>Call<text:s/>for<text:s/>Proposals,<text:s/>complemented<text:s/>by<text:s/>an<text:s/>additional<text:s/>engagement<text:s/>event,<text:s/>ensured<text:s/>that<text:s/>applicants<text:s/>were<text:s/>well-supported<text:s/>throughout<text:s/>the<text:s/>process.<text:s/>As<text:s/>a<text:s/>result,</text:span><text:span text:style-name="T303_36"><text:s/></text:span><text:span text:style-name="T303_37">eleven<text:s/>(11)<text:s/></text:span><text:span text:style-name="T303_38">high-quality<text:s/>EOIs<text:s/>were<text:s/>received<text:s/>for<text:s/>the<text:s/>MHRN<text:s/>competition,<text:s/>substantially<text:s/>reducing<text:s/>the<text:s/>risk<text:s/>of<text:s/>weak<text:s/>proposals.</text:span></text:p>
      <text:p text:style-name="P304"><text:span text:style-name="T304_1">There<text:s/>was<text:s/>also<text:s/>a<text:s/>risk<text:s/>that<text:s/>some<text:s/>of<text:s/>the<text:s/>proposed<text:s/>SECE<text:s/>research<text:s/>activities<text:s/>in<text:s/></text:span><text:span text:style-name="T304_2">the<text:s/></text:span><text:span text:style-name="T304_3">health</text:span><text:span text:style-name="T304_4"><text:s/></text:span><text:span text:style-name="T304_5">arena<text:s/></text:span><text:span text:style-name="T304_6">may<text:s/>duplicate<text:s/>work<text:s/></text:span><text:span text:style-name="T304_7">planned<text:s/></text:span><text:span text:style-name="T304_8">by<text:s/>the<text:s/></text:span><text:span text:style-name="T304_9">FCDO<text:s/></text:span><text:span text:style-name="T304_10">RED</text:span><text:span text:style-name="T304_11"><text:s/>Health<text:s/>Research<text:s/>team</text:span><text:span text:style-name="T304_12">.<text:s/></text:span><text:span text:style-name="T304_13">To<text:s/>mitigate<text:s/></text:span><text:span text:style-name="T304_14">the<text:s/></text:span><text:span text:style-name="T304_15">risk<text:s/>of<text:s/></text:span><text:span text:style-name="T304_16">duplication,<text:s/></text:span><text:span text:style-name="T304_17">the<text:s/></text:span><text:span text:style-name="T304_18">CSA<text:s/>SC</text:span><text:span text:style-name="T304_19"><text:s/>/<text:s/></text:span><text:span text:style-name="T304_20">SECE<text:s/></text:span><text:span text:style-name="T304_21">team<text:s/></text:span><text:span text:style-name="T304_22">has<text:s/>ensured<text:s/>that<text:s/></text:span><text:span text:style-name="T304_23">the<text:s/>commissioning<text:s/>process<text:s/></text:span><text:span text:style-name="T304_24">has<text:s/></text:span><text:span text:style-name="T304_25">take</text:span><text:span text:style-name="T304_26">n<text:s/></text:span><text:span text:style-name="T304_27">note<text:s/>of<text:s/>work<text:s/>already<text:s/>in<text:s/>train<text:s/>in<text:s/>other<text:s/>parts<text:s/>of<text:s/>RED</text:span><text:span text:style-name="T304_28">,</text:span><text:span text:style-name="T304_29"><text:s/></text:span><text:span text:style-name="T304_30">and<text:s/></text:span><text:span text:style-name="T304_31">has<text:s/></text:span><text:span text:style-name="T304_32">avoid</text:span><text:span text:style-name="T304_33">ed</text:span><text:span text:style-name="T304_34"><text:s/>commissioning<text:s/>science<text:s/>advice<text:s/>from<text:s/>SEC</text:span><text:span text:style-name="T304_35">E<text:s/>partners<text:s/>which<text:s/>duplicates<text:s/>what<text:s/>is<text:s/>already<text:s/>available.<text:s/></text:span><text:span text:style-name="T304_36"><text:s/></text:span></text:p>
      <text:p text:style-name="P305"/>
      <text:p text:style-name="P306"><text:span text:style-name="T306_1">Financial<text:s/>and<text:s/>Fiduciary;<text:s/>Moderate.</text:span><text:span text:style-name="T306_2"><text:s/></text:span><text:span text:style-name="T306_3">There<text:s/>is<text:s/>an<text:s/>ongoing<text:s/>risk<text:s/>of<text:s/>financial<text:s/>mismanagement<text:s/>or<text:s/>fraudulent<text:s/>activity<text:s/>by<text:s/></text:span><text:span text:style-name="T306_4">l</text:span><text:span text:style-name="T306_5">ead<text:s/>or<text:s/>downstream<text:s/>partners,<text:s/>particularly<text:s/>those<text:s/>unfamiliar<text:s/>with<text:s/>FCDO<text:s/>procedures.<text:s/>The<text:s/>complexity<text:s/>of<text:s/>the<text:s/>budget<text:s/>structure,<text:s/>encompassing<text:s/>both<text:s/>ODA<text:s/>and<text:s/>non-ODA<text:s/>funding<text:s/>streams,<text:s/>may<text:s/>also<text:s/>pose<text:s/>challenges<text:s/>for<text:s/>FCDO<text:s/>staff<text:s/>and<text:s/>partners.<text:s/>To<text:s/>mitigate<text:s/>these<text:s/>risks,<text:s/>the<text:s/>PRO<text:s/>and<text:s/>SRO<text:s/>will<text:s/></text:span><text:span text:style-name="T306_6">ask<text:s/></text:span><text:span text:style-name="T306_7">all<text:s/>projects<text:s/></text:span><text:span text:style-name="T306_8">to<text:s/></text:span><text:span text:style-name="T306_9">undergo<text:s/>value<text:s/>for<text:s/>money<text:s/>assessments<text:s/>prior<text:s/>to<text:s/>grant<text:s/>approval,<text:s/>utilising<text:s/>the<text:s/>latest<text:s/>funding<text:s/>templates,<text:s/>and<text:s/>conducting<text:s/>regular<text:s/>reviews<text:s/>of<text:s/>forecasts<text:s/>and<text:s/>budgets.<text:s/>Payments<text:s/>will<text:s/>be<text:s/>strictly<text:s/>linked<text:s/>to<text:s/>progress<text:s/>reporting<text:s/>and<text:s/>subject<text:s/>to<text:s/>robust<text:s/>scrutiny<text:s/>of<text:s/>reported<text:s/>expenditure.<text:s/>The<text:s/>PRO<text:s/>and<text:s/>Programme<text:s/>Manager<text:s/>will<text:s/>convene<text:s/>quarterly<text:s/>meetings<text:s/>with<text:s/>partners<text:s/>(monthly<text:s/>during<text:s/>the<text:s/>inception<text:s/>phase)<text:s/>to<text:s/>review<text:s/>progress,<text:s/>financial<text:s/>performance,<text:s/>and<text:s/>provide<text:s/>targeted<text:s/>support<text:s/>where<text:s/>necessary.<text:s/>Oversight<text:s/>of<text:s/>financial<text:s/>management<text:s/>will<text:s/>be<text:s/>maintained<text:s/>by<text:s/>the<text:s/>SRO<text:s/>and<text:s/>PRO,<text:s/>with<text:s/>the<text:s/>PRO<text:s/>having<text:s/>already<text:s/>established<text:s/>monthly<text:s/>meetings<text:s/>with<text:s/>the<text:s/>finance<text:s/>business<text:s/>partner<text:s/>to<text:s/>ensure<text:s/>adherence<text:s/>to<text:s/>financial<text:s/>management<text:s/>protocols.</text:span></text:p>
      <text:p text:style-name="P307"/>
      <text:p text:style-name="P308"><text:span text:style-name="T308_1">People;<text:s/>Moderate.</text:span><text:span text:style-name="T308_2"><text:s/></text:span><text:span text:style-name="T308_3">There<text:s/>is<text:s/>a<text:s/>risk<text:s/>that<text:s/>staff<text:s/>turnover<text:s/>within<text:s/>partner<text:s/>organisations<text:s/>could<text:s/>impact<text:s/>programme<text:s/>delivery<text:s/>and<text:s/>oversight.<text:s/></text:span><text:span text:style-name="T308_4">B</text:span><text:span text:style-name="T308_5">oth<text:s/>BGS<text:s/>&amp;<text:s/></text:span><text:span text:style-name="T308_6">MO<text:s/></text:span><text:span text:style-name="T308_7">have<text:s/>ample<text:s/>resource<text:s/>and<text:s/>expertise.<text:s/>Internally,<text:s/>all<text:s/>key<text:s/>posts</text:span><text:span text:style-name="T308_8"><text:s/></text:span><text:span text:style-name="T308_9">have<text:s/>been<text:s/>filled<text:s/>in<text:s/>the<text:s/>last<text:s/>three<text:s/>months.<text:s/>Robust<text:s/>internal<text:s/>governance<text:s/>structures<text:s/>are<text:s/>being<text:s/>established<text:s/>to<text:s/>ensure<text:s/>continuity.<text:s/>While<text:s/>staff<text:s/>movement<text:s/>cannot<text:s/>be<text:s/>entirely<text:s/>prevented,<text:s/>these<text:s/>measures<text:s/>significantly<text:s/>reduce<text:s/>the<text:s/>likelihood<text:s/>of<text:s/>disruption<text:s/>and<text:s/>ensure<text:s/>effective<text:s/>delivery<text:s/>of<text:s/>programme<text:s/>objectives.</text:span><text:span text:style-name="T308_10"><text:s/></text:span><text:span text:style-name="T308_11">There<text:s/>is<text:s/>also<text:s/>a<text:s/>risk<text:s/>that<text:s/></text:span><text:span text:style-name="T308_12">planned<text:s/></text:span><text:span text:style-name="T308_13">FCDO<text:s/>staff<text:s/>cuts<text:s/>in<text:s/>April<text:s/>2026<text:s/>will<text:s/>affect<text:s/>the<text:s/>CSA<text:s/>Science<text:s/>Cell.<text:s/>There<text:s/>is<text:s/>no<text:s/>mitigation<text:s/>to<text:s/>this<text:s/>risk,<text:s/>other<text:s/>than<text:s/>to<text:s/>adap</text:span><text:span text:style-name="T308_14">t<text:s/>the<text:s/>SECE<text:s/>programme<text:s/>delivery<text:s/>plan</text:span><text:span text:style-name="T308_15"><text:s/>in<text:s/>light<text:s/>of<text:s/>any<text:s/>staff<text:s/>reductions<text:s/>which<text:s/>may<text:s/>be<text:s/>forced<text:s/>upon<text:s/>the<text:s/>teams</text:span><text:span text:style-name="T308_16">.<text:s/></text:span></text:p>
      <text:p text:style-name="P309"/>
      <text:p text:style-name="P310"><text:span text:style-name="T310_1">Reputational;<text:s/>M</text:span><text:span text:style-name="T310_2">inor</text:span><text:span text:style-name="T310_3">.<text:s/></text:span><text:span text:style-name="T310_4">There<text:s/>is<text:s/>a<text:s/>risk<text:s/>that<text:s/>the<text:s/>programme<text:s/>may<text:s/>not<text:s/>deliver<text:s/>sufficient<text:s/>impact<text:s/>or<text:s/>value<text:s/>for<text:s/>money,<text:s/>which<text:s/>could<text:s/>undermine<text:s/>FCDO’s<text:s/>reputation<text:s/>with<text:s/>partners,<text:s/>beneficiaries,<text:s/>and<text:s/>communities.<text:s/></text:span><text:span text:style-name="T310_5"><text:s/>CSA<text:s/>SC</text:span><text:span text:style-name="T310_6"><text:s/>/<text:s/>SECE<text:s/></text:span><text:span text:style-name="T310_7">team<text:s/></text:span><text:span text:style-name="T310_8">will<text:s/>lead<text:s/>on<text:s/>communicating<text:s/>success<text:s/>stories</text:span><text:span text:style-name="T310_9"><text:s/></text:span><text:span text:style-name="T310_10">to</text:span><text:span text:style-name="T310_11"><text:s/>generate<text:s/>a<text:s/>positive<text:s/>narrative.</text:span></text:p>
      <text:p text:style-name="P311"/>
      <text:p text:style-name="P312"><text:span text:style-name="T312_1">Safeguarding;<text:s/>Minor.<text:s/></text:span><text:span text:style-name="T312_2">Safeguarding<text:s/>is<text:s/>fully<text:s/>integrated<text:s/>into<text:s/>SECE<text:s/>programme<text:s/>design<text:s/>and<text:s/>delivery<text:s/>to<text:s/>ensure<text:s/>no<text:s/>harm<text:s/>is<text:s/>caused.<text:s/>FCDO’s<text:s/>due<text:s/>diligence<text:s/>processes,<text:s/>contracts,<text:s/>agreements,<text:s/>and<text:s/>programme<text:s/></text:span><text:span text:style-name="T312_3">management<text:s/>guidelines<text:s/>are<text:s/>used<text:s/>to<text:s/>assess<text:s/>and<text:s/>monitor<text:s/>the<text:s/>safeguarding<text:s/>practices<text:s/>of<text:s/>partners,<text:s/>ensuring<text:s/>that<text:s/>the<text:s/>necessary<text:s/>skills<text:s/>and<text:s/>the<text:s/>frequency<text:s/>of<text:s/>organisational<text:s/>assessments<text:s/>remain<text:s/>appropriate<text:s/>to<text:s/>the<text:s/>level<text:s/>of<text:s/>risk.<text:s/>As<text:s/>BGS<text:s/>and<text:s/>the<text:s/>MO<text:s/>do<text:s/>not<text:s/>have<text:s/>direct<text:s/>contact<text:s/>with<text:s/>vulnerable<text:s/>groups,<text:s/>their<text:s/>safeguarding<text:s/>risk<text:s/>is<text:s/>minimal.<text:s/>Partners’<text:s/>safeguarding<text:s/>policies<text:s/>will<text:s/>be<text:s/>reviewed<text:s/>as<text:s/>part<text:s/>of<text:s/>the<text:s/>MHRN<text:s/>due<text:s/>diligence<text:s/>process.<text:s/>Overall,<text:s/>this<text:s/>risk<text:s/>is<text:s/>considered<text:s/>minor.</text:span></text:p>
      <text:p text:style-name="P313"/>
      <text:p text:style-name="P314"/>
      <text:p text:style-name="P315"><text:span text:style-name="T315_1">F</text:span><text:span text:style-name="T315_2">:<text:s/></text:span><text:span text:style-name="T315_3">PROGRAMME<text:s/>MANAGEMENT:<text:s/></text:span><text:bookmark-start text:name="_Hlk21353049"/><text:span text:style-name="T315_4">DELIVERY,<text:s/>COMMERCIAL<text:s/>&amp;<text:s/>FINANCIAL<text:s/>PERFORMANCE<text:s/></text:span><text:bookmark-end text:name="_Hlk21353049"/></text:p>
      <text:p text:style-name="P316"><text:span text:style-name="T316_1">Delivery</text:span></text:p>
      <text:list text:style-name="LS11" xml:id="list31">
        <text:list-item>
          <text:p text:style-name="P317"><text:span text:style-name="T317_1">SECE</text:span><text:span text:style-name="T317_2"><text:s/>Overview</text:span><text:span text:style-name="T317_3">:</text:span><text:span text:style-name="T317_4"><text:s/>M</text:span><text:span text:style-name="T317_5">O</text:span><text:span text:style-name="T317_6">Us<text:s/>with<text:s/>BGS<text:s/>and<text:s/></text:span><text:span text:style-name="T317_7">MO</text:span><text:span text:style-name="T317_8"><text:s/>were<text:s/>set<text:s/>up<text:s/>in<text:s/>April<text:s/>2025<text:s/>and<text:s/>are<text:s/>now<text:s/>active,<text:s/>with<text:s/>inception<text:s/>reports<text:s/>already<text:s/>submitted<text:s/>and<text:s/>approved.<text:s/>In<text:s/>November<text:s/>2025,<text:s/></text:span><text:span text:style-name="T317_9">v</text:span><text:span text:style-name="T317_10">isit</text:span><text:span text:style-name="T317_11">s<text:s/>were<text:s/>held<text:s/>with<text:s/></text:span><text:span text:style-name="T317_12">both<text:s/>organisations<text:s/>to<text:s/>assess<text:s/>progress</text:span><text:span text:style-name="T317_13">.<text:s/></text:span><text:span text:style-name="T317_14">Work<text:s/>is<text:s/>now<text:s/>starting</text:span><text:span text:style-name="T317_15"><text:s/>to<text:s/></text:span><text:span text:style-name="T317_16">develop<text:s/></text:span><text:span text:style-name="T317_17">M</text:span><text:span text:style-name="T317_18">O</text:span><text:span text:style-name="T317_19">Us<text:s/>with<text:s/></text:span><text:span text:style-name="T317_20">D</text:span><text:span text:style-name="T317_21">stl<text:s/></text:span><text:span text:style-name="T317_22">and<text:s/>UKHSA.<text:s/></text:span><text:span text:style-name="T317_23">The<text:s/></text:span><text:span text:style-name="T317_24">SECE<text:s/></text:span><text:span text:style-name="T317_25">t</text:span><text:span text:style-name="T317_26">eam</text:span><text:span text:style-name="T317_27"><text:s/>is<text:s/>now<text:s/>fully<text:s/>staffed,<text:s/></text:span><text:span text:style-name="T317_28">and<text:s/>a</text:span><text:span text:style-name="T317_29">pproval<text:s/>and<text:s/></text:span><text:span text:style-name="T317_30">delivery<text:s/>of<text:s/>the<text:s/></text:span><text:span text:style-name="T317_31">MHRN<text:s/></text:span><text:span text:style-name="T317_32">is</text:span><text:span text:style-name="T317_33"><text:s/>expected<text:s/>in<text:s/>early<text:s/>2026.</text:span><text:span text:style-name="T317_34"><text:s/>Further<text:s/>details<text:s/>are<text:s/>provided<text:s/>below</text:span></text:p>
        </text:list-item>
        <text:list-item>
          <text:p text:style-name="P318"><text:span text:style-name="T318_1">B</text:span><text:span text:style-name="T318_2">ritish<text:s/>Geological<text:s/>Survey</text:span><text:span text:style-name="T318_3">:<text:s/></text:span><text:span text:style-name="T318_4">The<text:s/></text:span><text:span text:style-name="T318_5">relationship<text:s/></text:span><text:span text:style-name="T318_6">is<text:s/>managed<text:s/>primarily<text:s/>through<text:s/>quarterly<text:s/>meetings,<text:s/>which<text:s/>focus<text:s/>on<text:s/>reviewing<text:s/>progress<text:s/>against<text:s/>key<text:s/>indicators,<text:s/>addressing<text:s/>challenges,<text:s/>and<text:s/>engaging<text:s/>in<text:s/>proactive<text:s/>risk<text:s/>discussions.<text:s/>BGS<text:s/>has<text:s/>provided<text:s/>progress<text:s/>reports<text:s/>on<text:s/>time<text:s/>ahead<text:s/>of<text:s/>these<text:s/>meetings.</text:span><text:span text:style-name="T318_7"><text:s/></text:span><text:span text:style-name="T318_8">Despite<text:s/>some<text:s/>challenges,<text:s/>the<text:s/>appointment<text:s/>of<text:s/>a<text:s/>new<text:s/>BGS<text:s/>Programme<text:s/>Manager<text:s/>has<text:s/>led<text:s/>to<text:s/>improvements<text:s/>in<text:s/>project<text:s/>management<text:s/>processes.<text:s/>These<text:s/>enhancements<text:s/>are<text:s/>supported<text:s/>by<text:s/>BGS<text:s/>staff<text:s/>recording<text:s/>their<text:s/>time<text:s/>weekly,<text:s/>which<text:s/>strengthens<text:s/>planning<text:s/>and<text:s/>forecasting.</text:span></text:p>
        </text:list-item>
      </text:list>
      <text:p text:style-name="P319"><text:span text:style-name="T319_1">In<text:s/>addition<text:s/>to<text:s/>quarterly<text:s/>engagements,<text:s/>fortnightly<text:s/>bilateral<text:s/>meetings<text:s/>are<text:s/>held<text:s/>to<text:s/>address<text:s/>emerging<text:s/>priorities<text:s/>and<text:s/>to<text:s/>implement<text:s/></text:span><text:span text:style-name="T319_2">measures<text:s/></text:span><text:span text:style-name="T319_3">that<text:s/>enhance<text:s/>delivery.</text:span><text:span text:style-name="T319_4"><text:s/></text:span><text:span text:style-name="T319_5">FCDO</text:span><text:span text:style-name="T319_6"><text:s/></text:span><text:span text:style-name="T319_7">and<text:s/></text:span><text:span text:style-name="T319_8">the<text:s/></text:span><text:span text:style-name="T319_9">BGS<text:s/>should<text:s/>continue<text:s/>to<text:s/>schedule<text:s/>regular<text:s/>monthly<text:s/>and<text:s/>quarterly<text:s/>meetings<text:s/>in<text:s/>advance,<text:s/>with<text:s/>clear<text:s/>agendas<text:s/>and<text:s/>designated<text:s/>chairs.<text:s/>This<text:s/>will<text:s/>establish<text:s/>a<text:s/>strong<text:s/>project<text:s/>management<text:s/>rhythm<text:s/>and<text:s/>enable<text:s/>other<text:s/>activities<text:s/>to<text:s/>align<text:s/>with<text:s/>planned<text:s/>events.</text:span><text:span text:style-name="T319_10"><text:s/></text:span><text:span text:style-name="T319_11">Furthermore,<text:s/>developing<text:s/>structured<text:s/>workflows<text:s/>between<text:s/>BGS<text:s/>and<text:s/>FCDO<text:s/>for<text:s/>key<text:s/>project<text:s/>management<text:s/>tasks—such<text:s/>as<text:s/>scheduling<text:s/>quarterly<text:s/>payments—will<text:s/>further<text:s/>strengthen<text:s/>delivery.</text:span></text:p>
      <text:p text:style-name="P320"/>
      <text:list text:style-name="LS11" xml:id="list33" text:continue-list="list31">
        <text:list-item>
          <text:p text:style-name="P321"><text:span text:style-name="T321_1">M</text:span><text:span text:style-name="T321_2">et<text:s/>Office</text:span><text:span text:style-name="T321_3">:</text:span><text:span text:style-name="T321_4"><text:s/>During<text:s/>the<text:s/>inception<text:s/>phase<text:s/>(May</text:span><text:span text:style-name="T321_5">-</text:span><text:span text:style-name="T321_6">October<text:s/>2025),<text:s/>the<text:s/></text:span><text:span text:style-name="T321_7">focus<text:s/>of<text:s/>the<text:s/>FCDO</text:span><text:span text:style-name="T321_8"><text:s/></text:span><text:span text:style-name="T321_9">MO<text:s/>relationship<text:s/></text:span><text:span text:style-name="T321_10">has<text:s/>been<text:s/></text:span><text:span text:style-name="T321_11">on<text:s/>establishing<text:s/>robust<text:s/>financial<text:s/>and<text:s/>governance<text:s/>frameworks.<text:s/>Key<text:s/>actions<text:s/>included<text:s/>implementing<text:s/>financial<text:s/>and<text:s/>reporting<text:s/>structures,<text:s/>agreeing<text:s/>on<text:s/>delivery<text:s/>mechanisms,<text:s/>and<text:s/>securing<text:s/>consensus<text:s/>on<text:s/>the<text:s/>reporting<text:s/>format.<text:s/>A<text:s/>risk<text:s/>register<text:s/>was<text:s/>developed<text:s/>to<text:s/>strengthen<text:s/>governance<text:s/>and<text:s/>will<text:s/>serve<text:s/>as<text:s/>a<text:s/>tool<text:s/>for<text:s/>tracking<text:s/>and<text:s/>reporting<text:s/>trends<text:s/>in<text:s/>future<text:s/>cycles.</text:span><text:span text:style-name="T321_12"><text:s/></text:span><text:span text:style-name="T321_13">R</text:span><text:span text:style-name="T321_14">elationships</text:span><text:span text:style-name="T321_15"><text:s/>were<text:s/></text:span><text:span text:style-name="T321_16">also<text:s/></text:span><text:span text:style-name="T321_17">established<text:s/></text:span><text:span text:style-name="T321_18">with<text:s/>the<text:s/></text:span><text:span text:style-name="T321_19">CSA<text:s/>and<text:s/></text:span><text:span text:style-name="T321_20">at<text:s/>RED<text:s/></text:span><text:span text:style-name="T321_21">Deputy<text:s/>Director</text:span><text:span text:style-name="T321_22"><text:s/>level</text:span><text:span text:style-name="T321_23"><text:s/></text:span><text:span text:style-name="T321_24">T</text:span><text:span text:style-name="T321_25">hese<text:s/>relationships<text:s/>will<text:s/>be<text:s/>further<text:s/>strengthened<text:s/>once<text:s/>the<text:s/>SECE<text:s/>Steering<text:s/>Board<text:s/>and<text:s/>advisory<text:s/>committees<text:s/>are<text:s/>fully<text:s/>established.</text:span><text:span text:style-name="T321_26"><text:s/></text:span><text:span text:style-name="T321_27">The<text:s/>MO<text:s/>and<text:s/></text:span><text:span text:style-name="T321_28">SECE<text:s/></text:span><text:span text:style-name="T321_29">t</text:span><text:span text:style-name="T321_30">eam</text:span><text:span text:style-name="T321_31"><text:s/>engage<text:s/>regularly<text:s/>through<text:s/>monthly<text:s/>and<text:s/>quarterly<text:s/>meetings<text:s/>to<text:s/>review<text:s/>programme<text:s/>progress,<text:s/>address<text:s/>challenges<text:s/>and<text:s/>risks,<text:s/>and<text:s/>monitor<text:s/>and<text:s/>resolve<text:s/>issues<text:s/>promptly.</text:span></text:p>
        </text:list-item>
      </text:list>
      <text:p text:style-name="P322"><text:span text:style-name="T322_1">T</text:span><text:span text:style-name="T322_2">he<text:s/>risk<text:s/>register<text:s/>will<text:s/>be<text:s/>updated<text:s/>by<text:s/>BGS<text:s/>and<text:s/>SECE<text:s/>t</text:span><text:span text:style-name="T322_3">o<text:s/></text:span><text:span text:style-name="T322_4">improve</text:span><text:span text:style-name="T322_5"><text:s/>asset<text:s/>monitoring<text:s/>and<text:s/>enhance<text:s/>financial<text:s/>forecasting</text:span><text:span text:style-name="T322_6"><text:s/></text:span><text:span text:style-name="T322_7">to<text:s/>support<text:s/>better<text:s/>delivery.</text:span><text:span text:style-name="T322_8"><text:s/></text:span><text:span text:style-name="T322_9">Additionally,<text:s/></text:span><text:span text:style-name="T322_10">SECE<text:s/>and<text:s/>BGS<text:s/></text:span><text:span text:style-name="T322_11">will<text:s/></text:span><text:span text:style-name="T322_12">regularly<text:s/>updat</text:span><text:span text:style-name="T322_13">e</text:span><text:span text:style-name="T322_14"><text:s/>and<text:s/>review</text:span><text:span text:style-name="T322_15"><text:s/>the<text:s/>register<text:s/>through<text:s/></text:span><text:span text:style-name="T322_16">with<text:s/>quarterly<text:s/>risk-focused<text:s/>meetings</text:span><text:span text:style-name="T322_17">.<text:s/></text:span><text:span text:style-name="T322_18">The<text:s/>option<text:s/>to<text:s/>develop<text:s/>d</text:span><text:span text:style-name="T322_19">eveloping<text:s/>delivery<text:s/>chain<text:s/>maps<text:s/></text:span><text:span text:style-name="T322_20">will<text:s/>also<text:s/>be<text:s/>considered</text:span><text:span text:style-name="T322_21"><text:s/>to<text:s/>ensure<text:s/>transparency<text:s/>and<text:s/>accountability</text:span><text:span text:style-name="T322_22">.<text:s/></text:span></text:p>
      <text:list text:style-name="LS11" xml:id="list34" text:continue-list="list31">
        <text:list-item>
          <text:p text:style-name="P323"><text:span text:style-name="T323_1">M</text:span><text:span text:style-name="T323_2">ulti<text:s/></text:span><text:span text:style-name="T323_3">H</text:span><text:span text:style-name="T323_4">azard<text:s/></text:span><text:span text:style-name="T323_5">R</text:span><text:span text:style-name="T323_6">esearch<text:s/></text:span><text:span text:style-name="T323_7">N</text:span><text:span text:style-name="T323_8">etwork</text:span><text:span text:style-name="T323_9"><text:s/>(MHRN)</text:span><text:span text:style-name="T323_10"><text:s/></text:span><text:span text:style-name="T323_11"><text:a xlink:type="simple" xlink:href="https://www.grtd.fcdo.gov.uk/funding/call-for-expressions-of-interest-establishing-a-multi-hazard-research-network/"><text:span text:style-name="T323_12">competition</text:span></text:a></text:span><text:span text:style-name="T323_13">:</text:span><text:span text:style-name="T323_14"><text:s/></text:span><text:span text:style-name="T323_15">The<text:s/>Research<text:s/>Co</text:span><text:span text:style-name="T323_16">mmissioning</text:span><text:span text:style-name="T323_17"><text:s/>Centre<text:s/>(RCC)<text:s/>commenced<text:s/>its<text:s/>official<text:s/>participation<text:s/>in<text:s/>the<text:s/>MHRN<text:s/>competition<text:s/></text:span><text:span text:style-name="T323_18">in<text:s/></text:span><text:span text:style-name="T323_19">June<text:s/>2025,<text:s/>assuming<text:s/>responsibility<text:s/></text:span><text:span text:style-name="T323_20">to<text:s/>support<text:s/>the<text:s/>FCDO<text:s/>with</text:span><text:span text:style-name="T323_21"><text:s/>the<text:s/>design<text:s/>and<text:s/>management<text:s/>of<text:s/>the<text:s/>two-stage<text:s/>competition<text:s/>process.<text:s/>RCC’s<text:s/>remit<text:s/>included<text:s/>developing<text:s/>the<text:s/>call<text:s/>documentation,<text:s/>application<text:s/>forms,<text:s/>and<text:s/>assessment<text:s/>criteria;<text:s/>hosting<text:s/>events<text:s/>for<text:s/>prospective<text:s/>applicants;<text:s/>managing<text:s/>the<text:s/></text:span><text:span text:style-name="T323_22">SmartSimple</text:span><text:span text:style-name="T323_23"><text:s/>grant<text:s/></text:span><text:span text:style-name="T323_24">management<text:s/></text:span><text:span text:style-name="T323_25">system;<text:s/>promoting<text:s/>the<text:s/>competition;<text:s/>and<text:s/>overseeing<text:s/>the<text:s/>application<text:s/>review<text:s/>process<text:s/>in<text:s/>close<text:s/>collaboration<text:s/>with<text:s/>FCDO<text:s/>to<text:s/>ensure<text:s/>compliance<text:s/>with<text:s/>procurement<text:s/>requirements.</text:span></text:p>
        </text:list-item>
      </text:list>
      <text:p text:style-name="P324"><text:span text:style-name="T324_1">The<text:s/>call<text:s/>for<text:s/>EOIs<text:s/>was<text:s/>launched<text:s/></text:span><text:span text:style-name="T324_2">in<text:s/></text:span><text:span text:style-name="T324_3">September<text:s/>2025,<text:s/>following<text:s/>a<text:s/>period<text:s/>of<text:s/>targeted<text:s/>re-engagement<text:s/>and<text:s/>an<text:s/>information<text:s/>event<text:s/></text:span><text:span text:style-name="T324_4">held<text:s/></text:span><text:span text:style-name="T324_5">to<text:s/>rebuild<text:s/>momentum<text:s/>after<text:s/>a<text:s/>pause<text:s/>in<text:s/>outreach.<text:s/>Sixteen<text:s/>EOIs<text:s/>were<text:s/>received<text:s/>by<text:s/>the<text:s/>deadline<text:s/>of<text:s/>8<text:s/>October<text:s/>2025,<text:s/>with<text:s/></text:span><text:span text:style-name="T324_6">eleven<text:s/>(</text:span><text:span text:style-name="T324_7">11</text:span><text:span text:style-name="T324_8">)</text:span><text:span text:style-name="T324_9"><text:s/>meeting<text:s/>the<text:s/>minimum<text:s/>criteria<text:s/>for<text:s/>further<text:s/>consideration.<text:s/>These<text:s/>were<text:s/>reviewed<text:s/>by<text:s/>an<text:s/>internal<text:s/>FCDO<text:s/>panel,<text:s/>resulting<text:s/>in<text:s/>four<text:s/>proposals<text:s/>being<text:s/>shortlisted<text:s/>for<text:s/>the<text:s/>next<text:s/>stage</text:span><text:span text:style-name="T324_10">.<text:s/>RCC</text:span><text:span text:style-name="T324_11"><text:s/></text:span><text:span text:style-name="T324_12">has</text:span><text:span text:style-name="T324_13"><text:s/>convened<text:s/>a<text:s/>panel<text:s/>of<text:s/>external<text:s/>academic<text:s/>experts<text:s/>and<text:s/>FCDO<text:s/></text:span><text:span text:style-name="T324_14">them</text:span><text:span text:style-name="T324_15">atic</text:span><text:span text:style-name="T324_16"><text:s/>leads<text:s/>to<text:s/>evaluate<text:s/>full<text:s/>proposals,<text:s/>with<text:s/>final<text:s/>decisions<text:s/>scheduled<text:s/>for<text:s/>January<text:s/>2026.</text:span><text:span text:style-name="T324_17"><text:s/></text:span><text:span text:style-name="T324_18">FCDO<text:s/>expects<text:s/>to<text:s/>have<text:s/>an<text:s/>accountable<text:s/>grant<text:s/>agreed<text:s/>and<text:s/>an<text:s/>inception<text:s/>period<text:s/>started<text:s/>between<text:s/>February<text:s/>2026<text:s/>–<text:s/>April<text:s/>2026.</text:span></text:p>
      <text:p text:style-name="P325"><text:span text:style-name="T325_1">The<text:s/>SECE<text:s/></text:span><text:span text:style-name="T325_2">t</text:span><text:span text:style-name="T325_3">eam,<text:s/></text:span><text:span text:style-name="T325_4">supported<text:s/>by</text:span><text:span text:style-name="T325_5"><text:s/>the<text:s/></text:span><text:span text:style-name="T325_6">RCC,</text:span><text:span text:style-name="T325_7"><text:s/>has<text:s/></text:span><text:span text:style-name="T325_8">consistently<text:s/>monitored</text:span><text:span text:style-name="T325_9"><text:s/>project<text:s/>progress<text:s/>and<text:s/>risks,<text:s/></text:span><text:span text:style-name="T325_10">maintained<text:s/>ongoing</text:span><text:span text:style-name="T325_11"><text:s/>communication<text:s/>with<text:s/>applicants<text:s/>and<text:s/>partners,<text:s/></text:span><text:span text:style-name="T325_12">managed</text:span><text:span text:style-name="T325_13"><text:s/>the<text:s/>application<text:s/>process,<text:s/>and<text:s/></text:span><text:span text:style-name="T325_14">provided</text:span><text:span text:style-name="T325_15"><text:s/>weekly<text:s/>updates<text:s/>to<text:s/></text:span><text:span text:style-name="T325_16">applicant<text:s/></text:span><text:span text:style-name="T325_17">FAQs</text:span><text:span text:style-name="T325_18"><text:s/>throughout<text:s/>the<text:s/>full<text:s/>proposal<text:s/>stage.</text:span></text:p>
      <text:p text:style-name="P326"><text:span text:style-name="T326_1">Major<text:s/>Events<text:s/>Supporting<text:s/></text:span><text:span text:style-name="T326_2">MHRN<text:s/>competition<text:s/>d</text:span><text:span text:style-name="T326_3">elivery</text:span><text:span text:style-name="T326_4"><text:s/>in<text:s/>2025</text:span></text:p>
      <text:list text:style-name="LS5" xml:id="list35">
        <text:list-item>
          <text:p text:style-name="P327"><text:span text:style-name="T327_1">Information<text:s/>Webinar<text:s/>21</text:span><text:span text:style-name="T327_2">st</text:span><text:span text:style-name="T327_3"><text:s/>August<text:s/>2025</text:span><text:span text:style-name="T327_4">:</text:span><text:span text:style-name="T327_5"><text:s/></text:span><text:span text:style-name="T327_6">RCC<text:s/>hosted<text:s/>an<text:s/>online<text:s/>webinar<text:s/>featuring<text:s/>introductory<text:s/>remarks<text:s/>from<text:s/>CSA<text:s/>Professor<text:s/>John<text:s/>Edmunds<text:s/>and<text:s/>an<text:s/>overview<text:s/>of<text:s/>the<text:s/>competition’s<text:s/>strategic<text:s/>alignment<text:s/>with<text:s/>FCDO<text:s/>objectives.<text:s/>The<text:s/>event<text:s/>attracted<text:s/>134<text:s/>participants<text:s/>from<text:s/>105<text:s/>institutions<text:s/>across<text:s/>18<text:s/>countries.</text:span></text:p>
        </text:list-item>
        <text:list-item>
          <text:p text:style-name="P328"><text:span text:style-name="T328_1">Virtual<text:s/>Matchmaking<text:s/>Event<text:s/>15</text:span><text:span text:style-name="T328_2">th</text:span><text:span text:style-name="T328_3"><text:s/>September<text:s/>2025</text:span><text:span text:style-name="T328_4">:</text:span><text:span text:style-name="T328_5"><text:s/></text:span><text:span text:style-name="T328_6">t</text:span><text:span text:style-name="T328_7">his<text:s/>event<text:s/>facilitated<text:s/>connections<text:s/>between<text:s/>lead<text:s/>applicants<text:s/>and<text:s/>potential<text:s/>partners<text:s/>through<text:s/>introductions<text:s/>and<text:s/>breakout<text:s/>discussions.<text:s/>It<text:s/>was<text:s/>attended<text:s/>by<text:s/>102<text:s/>participants<text:s/>and<text:s/>featured<text:s/>45<text:s/></text:span><text:span text:style-name="T328_8">short</text:span><text:span text:style-name="T328_9"><text:s/>presentations.</text:span><text:span text:style-name="T328_10"><text:s/>The<text:s/>event<text:s/></text:span><text:span text:style-name="T328_11">received</text:span><text:span text:style-name="T328_12"><text:s/>positive<text:s/>feedback<text:s/>from<text:s/>potential<text:s/>applicants.</text:span></text:p>
        </text:list-item>
        <text:list-item>
          <text:p text:style-name="P329"><text:span text:style-name="T329_1">Virtual<text:s/></text:span><text:span text:style-name="T329_2">“</text:span><text:span text:style-name="T329_3">Town<text:s/>Hall</text:span><text:span text:style-name="T329_4">”</text:span><text:span text:style-name="T329_5"><text:s/>18</text:span><text:span text:style-name="T329_6">th</text:span><text:span text:style-name="T329_7"><text:s/>November<text:s/>2025</text:span><text:span text:style-name="T329_8">:</text:span><text:span text:style-name="T329_9"><text:s/></text:span><text:span text:style-name="T329_10">s</text:span><text:span text:style-name="T329_11">hortlisted<text:s/>applicants<text:s/>engaged<text:s/>directly<text:s/>with<text:s/>FCDO<text:s/></text:span><text:span text:style-name="T329_12">stakeholders,<text:s/>including<text:s/></text:span><text:span text:style-name="T329_13">the<text:s/></text:span><text:span text:style-name="T329_14">CSA<text:s/>SC<text:s/>Team<text:s/>Leader<text:s/>and<text:s/></text:span><text:span text:style-name="T329_15">the<text:s/></text:span><text:span text:style-name="T329_16">SECE<text:s/>SRO<text:s/>and<text:s/>PRO</text:span><text:span text:style-name="T329_17"><text:s/>to<text:s/>discuss<text:s/>priorities<text:s/>and<text:s/>expectations<text:s/>for<text:s/>full<text:s/>proposals.<text:s/>Questions<text:s/>from<text:s/>participants<text:s/>were<text:s/>addressed<text:s/>in<text:s/>writing<text:s/>post-event.</text:span></text:p>
        </text:list-item>
      </text:list>
      <text:list text:style-name="LS11" xml:id="list38" text:continue-list="list31">
        <text:list-item>
          <text:p text:style-name="P330"><text:span text:style-name="T330_1">D</text:span><text:span text:style-name="T330_2">stl</text:span><text:span text:style-name="T330_3"><text:s/>&amp;<text:s/>UKHSA<text:s/>M</text:span><text:span text:style-name="T330_4">O</text:span><text:span text:style-name="T330_5">Us:</text:span><text:span text:style-name="T330_6"><text:s/>The<text:s/>G7<text:s/>Science<text:s/>Adviser<text:s/>will<text:s/>work<text:s/>with<text:s/>the<text:s/>CSA<text:s/>Science<text:s/>Cell<text:s/>Team<text:s/>Leader<text:s/>and<text:s/>other<text:s/>colleagues<text:s/>to<text:s/>engage<text:s/>Dstl<text:s/>&amp;<text:s/>UKHSA<text:s/>on<text:s/>MoU<text:s/>development.<text:s/>Work<text:s/>is<text:s/>beginning<text:s/>now<text:s/>(December<text:s/>2025).</text:span></text:p>
        </text:list-item>
      </text:list>
      <text:p text:style-name="P331"/>
      <text:p text:style-name="P332"><text:span text:style-name="T332_1">Commercial</text:span></text:p>
      <text:list text:style-name="LS9" xml:id="list39">
        <text:list-item>
          <text:p text:style-name="P333"><text:span text:style-name="T333_1">SECE</text:span><text:span text:style-name="T333_2"><text:s/>Overview</text:span><text:span text:style-name="T333_3">:</text:span><text:span text:style-name="T333_4"><text:s/></text:span><text:span text:style-name="T333_5">M</text:span><text:span text:style-name="T333_6">O</text:span><text:span text:style-name="T333_7">Us</text:span><text:span text:style-name="T333_8"><text:s/>with<text:s/>BGS<text:s/>and<text:s/>MO<text:s/></text:span><text:span text:style-name="T333_9">have<text:s/>been<text:s/>active<text:s/>since</text:span><text:span text:style-name="T333_10"><text:s/>April<text:s/>2025</text:span><text:span text:style-name="T333_11">,<text:s/>with<text:s/>inception<text:s/>reports<text:s/>approved</text:span><text:span text:style-name="T333_12">.</text:span><text:span text:style-name="T333_13"><text:s/>In<text:s/>November</text:span><text:span text:style-name="T333_14">,</text:span><text:span text:style-name="T333_15"><text:s/></text:span><text:span text:style-name="T333_16">SECE<text:s/></text:span><text:span text:style-name="T333_17">reviewed<text:s/>partner</text:span><text:span text:style-name="T333_18"><text:s/>progress</text:span><text:span text:style-name="T333_19">.</text:span><text:span text:style-name="T333_20"><text:s/>M</text:span><text:span text:style-name="T333_21">O</text:span><text:span text:style-name="T333_22">Us</text:span><text:span text:style-name="T333_23"><text:s/>with<text:s/>D</text:span><text:span text:style-name="T333_24">stl<text:s/></text:span><text:span text:style-name="T333_25">and</text:span><text:span text:style-name="T333_26"><text:s/>UKHSA</text:span><text:span text:style-name="T333_27"><text:s/>are<text:s/>being<text:s/>finalised.</text:span><text:span text:style-name="T333_28"><text:s/>The<text:s/>SECE<text:s/></text:span><text:span text:style-name="T333_29">and<text:s/>CSA<text:s/>Science<text:s/>Cell<text:s/>t</text:span><text:span text:style-name="T333_30">eam</text:span><text:span text:style-name="T333_31">s</text:span><text:span text:style-name="T333_32"><text:s/></text:span><text:span text:style-name="T333_33">are<text:s/></text:span><text:span text:style-name="T333_34">fully<text:s/>staffed</text:span><text:span text:style-name="T333_35">,</text:span><text:span text:style-name="T333_36"><text:s/>and<text:s/>MHRN<text:s/></text:span><text:span text:style-name="T333_37">approval</text:span><text:span text:style-name="T333_38"><text:s/></text:span><text:span text:style-name="T333_39">and<text:s/></text:span><text:span text:style-name="T333_40">delivery<text:s/>are<text:s/></text:span><text:span text:style-name="T333_41">expected</text:span><text:span text:style-name="T333_42"><text:s/></text:span><text:span text:style-name="T333_43">in<text:s/></text:span><text:span text:style-name="T333_44">early<text:s/>2026.</text:span></text:p>
        </text:list-item>
        <text:list-item>
          <text:p text:style-name="P334"><text:span text:style-name="T334_1">British<text:s/>Geological<text:s/>Survey</text:span><text:span text:style-name="T334_2">:</text:span><text:span text:style-name="T334_3"><text:s/></text:span><text:span text:style-name="T334_4">The<text:s/>MOU<text:s/>builds<text:s/>on<text:s/>BGS’s<text:s/>current<text:s/>work<text:s/>delivering<text:s/>the<text:s/>International<text:s/>Natural<text:s/>Hazard<text:s/>Forward<text:s/>Look.<text:s/>It<text:s/>aims<text:s/>to<text:s/>enhance<text:s/>preparedness<text:s/>by<text:s/>providing<text:s/>expert<text:s/>advice,<text:s/>routine<text:s/>monitoring,<text:s/>timely<text:s/>alerts,<text:s/>and<text:s/>rapid<text:s/>analysis<text:s/>of<text:s/>earthquakes,<text:s/>volcanoes,<text:s/>tsunamis,<text:s/>and<text:s/>landslides.</text:span></text:p>
        </text:list-item>
        <text:list-item>
          <text:p text:style-name="P335"><text:span text:style-name="T335_1">Met<text:s/>Office</text:span><text:span text:style-name="T335_2">:</text:span><text:span text:style-name="T335_3"><text:s/></text:span><text:span text:style-name="T335_4">The<text:s/></text:span><text:span text:style-name="T335_5">MO<text:s/></text:span><text:span text:style-name="T335_6">is<text:s/>building<text:s/>on<text:s/>an<text:s/>existing<text:s/></text:span><text:span text:style-name="T335_7">MOU</text:span><text:span text:style-name="T335_8"><text:s/>to<text:s/>deliver<text:s/>services,<text:s/>expertise,<text:s/>and<text:s/>research<text:s/>and<text:s/>development<text:s/>across<text:s/>key<text:s/>areas.<text:s/>These<text:s/>include<text:s/>national<text:s/>climate<text:s/>profiles,<text:s/>seasonal<text:s/>climate<text:s/>outlooks,<text:s/>severe<text:s/>weather<text:s/>forecasting,<text:s/>climate<text:s/>security<text:s/>analysis<text:s/>and<text:s/>scenario<text:s/>planning,<text:s/>as<text:s/>well<text:s/>as<text:s/>atmospheric<text:s/>dispersion<text:s/>studies.</text:span></text:p>
        </text:list-item>
      </text:list>
      <text:p text:style-name="P336"><text:span text:style-name="T336_1">Both<text:s/>BGS<text:s/>and<text:s/>MO<text:s/>MOU’s<text:s/>include<text:s/>break<text:s/>clauses<text:s/>outlining<text:s/>the<text:s/>conditions<text:s/>under<text:s/>which<text:s/>they<text:s/>may<text:s/>be<text:s/>breached.<text:s/>Performance<text:s/>reviews<text:s/>are<text:s/>conducted<text:s/>quarterly<text:s/>and<text:s/>annually<text:s/>to<text:s/>ensure<text:s/>accountability.<text:s/>Should<text:s/>the<text:s/>programme<text:s/>fail<text:s/>to<text:s/>meet<text:s/>satisfactory<text:s/>standards,<text:s/>FCDO<text:s/>reserves<text:s/>the<text:s/>right<text:s/>to<text:s/>suspend<text:s/>activities,<text:s/>withhold<text:s/>funding,<text:s/>or<text:s/>terminate<text:s/>agreement.</text:span></text:p>
      <text:list text:style-name="LS9" xml:id="list42" text:continue-list="list39">
        <text:list-item>
          <text:p text:style-name="P337"><text:span text:style-name="T337_1">MHRN:<text:s/>The<text:s/>Multi<text:s/>Hazard<text:s/>Research<text:s/>Network<text:s/>will<text:s/>be<text:s/>set<text:s/>up<text:s/>using<text:s/>an<text:s/>Accountable<text:s/>Grant<text:s/></text:span><text:span text:style-name="T337_2">A</text:span><text:span text:style-name="T337_3">greement</text:span><text:span text:style-name="T337_4"><text:s/>(AGAs)</text:span><text:span text:style-name="T337_5">.<text:s/></text:span><text:span text:style-name="T337_6">These<text:s/></text:span><text:span text:style-name="T337_7">provide<text:s/>FCDO<text:s/>with<text:s/>robust<text:s/>mechanisms<text:s/>for<text:s/>oversight<text:s/>and<text:s/>accountability<text:s/>throughout<text:s/>the<text:s/>programme<text:s/>lifecycle.<text:s/></text:span><text:span text:style-name="T337_8">Through<text:s/>rigorous<text:s/>partner<text:s/>selection<text:s/>and<text:s/>due<text:s/>diligence,<text:s/>the<text:s/>SECE<text:s/>team<text:s/>will<text:s/>ensure<text:s/>that<text:s/>the<text:s/>chosen<text:s/>MHRN<text:s/>partner<text:s/>has<text:s/>the<text:s/>necessary<text:s/>capacity<text:s/>and<text:s/>systems<text:s/>to<text:s/>deliver<text:s/>effectively<text:s/>and<text:s/>manage<text:s/>risks.<text:s/>AGAs<text:s/>set<text:s/>clear<text:s/>reporting<text:s/>and<text:s/>governance<text:s/>requirements,<text:s/>with<text:s/>regular<text:s/>progress<text:s/>and<text:s/>financial<text:s/>reports<text:s/>enabling<text:s/>FCDO<text:s/>to<text:s/>monitor<text:s/>milestones,<text:s/>outputs,<text:s/>and<text:s/>risks.<text:s/>During<text:s/>inception<text:s/>the<text:s/>reporting<text:s/>frequency<text:s/>will<text:s/>be<text:s/>agreed<text:s/>with<text:s/>the<text:s/>chosen<text:s/>partner.<text:s/>AGAs<text:s/>also<text:s/>include<text:s/>provisions<text:s/>such<text:s/>as<text:s/>break<text:s/>clauses,<text:s/>allowing<text:s/>FCDO<text:s/>to<text:s/>terminate<text:s/>agreements<text:s/>or<text:s/>reclaim<text:s/>funds<text:s/>in<text:s/>cases<text:s/>of<text:s/>poor<text:s/>performance<text:s/>or<text:s/>default.<text:s/>Additionally,<text:s/>partners<text:s/>are<text:s/>required<text:s/>to<text:s/>publish<text:s/>information<text:s/>in<text:s/>line<text:s/>with<text:s/>the<text:s/>IATI<text:s/>Standard,<text:s/>supporting<text:s/>transparency<text:s/>and<text:s/>accountability<text:s/>in<text:s/>aid<text:s/>delivery.</text:span></text:p>
        </text:list-item>
      </text:list>
      <text:p text:style-name="P338"/>
      <text:p text:style-name="P339"><text:span text:style-name="T339_1">Financial<text:s/>Performance</text:span></text:p>
      <text:list text:style-name="LS10" xml:id="list43">
        <text:list-item>
          <text:p text:style-name="P340"><text:span text:style-name="T340_1">SECE<text:s/>Overview</text:span><text:span text:style-name="T340_2">:<text:s/></text:span><text:span text:style-name="T340_3">SECE<text:s/>total<text:s/>budget<text:s/>is<text:s/>£19.9m</text:span><text:span text:style-name="T340_4"><text:s/></text:span><text:span text:style-name="T340_5">outlined<text:s/></text:span><text:span text:style-name="T340_6">in<text:s/></text:span><text:span text:style-name="T340_7">T</text:span><text:span text:style-name="T340_8">able<text:s/></text:span><text:span text:style-name="T340_9">2</text:span><text:span text:style-name="T340_10"><text:s/></text:span><text:span text:style-name="T340_11">below</text:span><text:span text:style-name="T340_12">.<text:s/></text:span><text:span text:style-name="T340_13">Forecasted<text:s/>expenditure<text:s/>for<text:s/>the<text:s/>financial<text:s/>year<text:s/>FY25/26</text:span><text:span text:style-name="T340_14"><text:s/></text:span><text:span text:style-name="T340_15">is<text:s/>£2.1m.</text:span><text:span text:style-name="T340_16"><text:s/></text:span><text:span text:style-name="T340_17">The</text:span><text:span text:style-name="T340_18"><text:s/></text:span><text:span text:style-name="T340_19">total<text:s/>programme<text:s/>expenditure<text:s/></text:span><text:span text:style-name="T340_20">for<text:s/>the<text:s/>first<text:s/>half<text:s/>of<text:s/>the<text:s/>FY</text:span><text:span text:style-name="T340_21"><text:s/></text:span><text:span text:style-name="T340_22">is<text:s/></text:span><text:span text:style-name="T340_23">approximately</text:span><text:span text:style-name="T340_24"><text:s/></text:span><text:span text:style-name="T340_25">£</text:span><text:span text:style-name="T340_26">639k</text:span><text:span text:style-name="T340_27"><text:s/>(3%)</text:span><text:span text:style-name="T340_28">,<text:s/>broken<text:s/>down<text:s/></text:span><text:span text:style-name="T340_29">by<text:s/>£408k<text:s/>ODA<text:s/>and<text:s/>£231k<text:s/></text:span><text:span text:style-name="T340_30">Non-ODA</text:span><text:span text:style-name="T340_31">.</text:span><text:span text:style-name="T340_32"><text:s/></text:span><text:span text:style-name="T340_33">The<text:s/>programme<text:s/>is<text:s/>currently</text:span><text:span text:style-name="T340_34"><text:s/></text:span><text:span text:style-name="T340_35">on<text:s/>track<text:s/>to<text:s/>spend<text:s/>the<text:s/>remaining<text:s/>allocation<text:s/>set<text:s/>out<text:s/>on<text:s/>HERA.</text:span><text:span text:style-name="T340_36"><text:s/></text:span><text:span text:style-name="T340_37">Once<text:s/>the<text:s/>MHRN<text:s/>is<text:s/></text:span><text:span text:style-name="T340_38">in<text:s/>place<text:s/></text:span><text:span text:style-name="T340_39">in<text:s/>early<text:s/>2026,<text:s/>SECE<text:s/>expenditure<text:s/>will<text:s/>increase<text:s/>substantially.<text:s/></text:span></text:p>
        </text:list-item>
        <text:list-item>
          <text:p text:style-name="P341"><text:span text:style-name="T341_1">British<text:s/>Geological<text:s/>Survey</text:span><text:span text:style-name="T341_2">:<text:s/></text:span><text:span text:style-name="T341_3">Funding<text:s/></text:span><text:span text:style-name="T341_4">is</text:span><text:span text:style-name="T341_5"><text:s/></text:span><text:span text:style-name="T341_6">via<text:s/></text:span><text:span text:style-name="T341_7">a<text:s/>standard<text:s/>MOU<text:s/>agreement<text:s/>signed<text:s/>1<text:s/>April<text:s/>2025</text:span><text:span text:style-name="T341_8"><text:s/>for<text:s/>the<text:s/>total<text:s/>value<text:s/>of<text:s/>£2.3m</text:span><text:span text:style-name="T341_9"><text:s/>over<text:s/>three<text:s/>years</text:span><text:span text:style-name="T341_10">.</text:span><text:span text:style-name="T341_11"><text:s/></text:span><text:span text:style-name="T341_12">Total<text:s/>e</text:span><text:span text:style-name="T341_13">xpenditure<text:s/>to<text:s/>date<text:s/>is<text:s/>£141,979.30</text:span><text:span text:style-name="T341_14"><text:s/>(6%)</text:span><text:span text:style-name="T341_15">,<text:s/></text:span><text:span text:style-name="T341_16">the<text:s/></text:span><text:span text:style-name="T341_17">forecasted</text:span><text:span text:style-name="T341_18"><text:s/>e</text:span><text:span text:style-name="T341_19">xpenditure<text:s/></text:span><text:span text:style-name="T341_20">for<text:s/>th</text:span><text:span text:style-name="T341_21">is<text:s/>financial<text:s/>year<text:s/>(</text:span><text:span text:style-name="T341_22">FY</text:span><text:span text:style-name="T341_23">25/26</text:span><text:span text:style-name="T341_24">)</text:span><text:span text:style-name="T341_25"><text:s/></text:span><text:span text:style-name="T341_26">is</text:span><text:span text:style-name="T341_27"><text:s/>£660</text:span><text:span text:style-name="T341_28">,</text:span><text:span text:style-name="T341_29">949<text:s/></text:span><text:span text:style-name="T341_30">(29%)</text:span><text:span text:style-name="T341_31"><text:s/>as<text:s/>indicated<text:s/>in<text:s/>the<text:s/>MOU.</text:span></text:p>
        </text:list-item>
      </text:list>
      <text:p text:style-name="P342"><text:span text:style-name="T342_1">Since<text:s/>the<text:s/>launch<text:s/>of<text:s/>UKRI’s<text:s/>new<text:s/>finance<text:s/>system,<text:s/>Fusion,<text:s/>in<text:s/>June<text:s/>2025,<text:s/>financial<text:s/>reporting<text:s/>and<text:s/>forecasting<text:s/>have<text:s/>improved<text:s/>considerably.<text:s/>Although<text:s/>initial<text:s/>Q1<text:s/>reports<text:s/>lacked<text:s/>accuracy<text:s/>due<text:s/>to<text:s/>the<text:s/>transition<text:s/>period,<text:s/>Q2<text:s/>reporting<text:s/>enabled<text:s/>extraction<text:s/>of<text:s/>actuals<text:s/>at<text:s/>the<text:s/>sub-task<text:s/>level,<text:s/>supporting<text:s/>more<text:s/>reliable<text:s/>forecasts<text:s/>and<text:s/>variance<text:s/>analysis.<text:s/>The<text:s/>financial<text:s/>spreadsheet<text:s/>provided<text:s/>to<text:s/>FCDO<text:s/>contained<text:s/>some<text:s/>inconsistencies<text:s/>and<text:s/>missing<text:s/>figures<text:s/>(such<text:s/>as<text:s/>variance<text:s/>and<text:s/>percentage<text:s/>variance),<text:s/>but<text:s/>these<text:s/>issues<text:s/>have<text:s/>been<text:s/>addressed<text:s/>and<text:s/>will<text:s/>be<text:s/>corrected<text:s/>in<text:s/>future<text:s/>versions.</text:span></text:p>
      <text:p text:style-name="P343"><text:span text:style-name="T343_1">Challenges<text:s/>with<text:s/>Fusion<text:s/>are<text:s/>expected<text:s/>to<text:s/>persist<text:s/>for<text:s/>up<text:s/>to<text:s/>12<text:s/>months<text:s/>as<text:s/>the<text:s/>system<text:s/>becomes<text:s/>fully<text:s/>operational.<text:s/>Delays<text:s/>in<text:s/>recording<text:s/>travel<text:s/>and<text:s/>allowance<text:s/>costs<text:s/>have<text:s/>necessitated<text:s/>manual<text:s/>accounting<text:s/>workflows,<text:s/>which<text:s/>project<text:s/>managers<text:s/>are<text:s/>currently<text:s/>implementing.<text:s/>Formal<text:s/>quarterly<text:s/>financial<text:s/>forecasts<text:s/>can<text:s/>now<text:s/>be<text:s/>produced<text:s/>within<text:s/>three<text:s/>weeks<text:s/>of<text:s/>quarter-end,<text:s/>while<text:s/>monthly<text:s/>forecasts<text:s/>are<text:s/>currently<text:s/>narrative-based,<text:s/>supported<text:s/>by<text:s/>BGS<text:s/>staff<text:s/>time<text:s/>recording<text:s/>and<text:s/>manual<text:s/>tracking<text:s/>of<text:s/>travel,<text:s/>allowances,<text:s/>equipment,<text:s/>and<text:s/>procurement.</text:span></text:p>
      <text:p text:style-name="P344"><text:span text:style-name="T344_1">The<text:s/></text:span><text:span text:style-name="T344_2">SECE<text:s/></text:span><text:span text:style-name="T344_3">t</text:span><text:span text:style-name="T344_4">eam</text:span><text:span text:style-name="T344_5"><text:s/>will<text:s/>continue<text:s/>to<text:s/>work<text:s/>closely<text:s/>with<text:s/>BGS<text:s/>to<text:s/>monitor<text:s/>the<text:s/>progress<text:s/>of<text:s/>Fusion’s<text:s/>implementation.<text:s/>Ongoing<text:s/>engagement<text:s/>will<text:s/>focus<text:s/>on<text:s/>establishing<text:s/>clear<text:s/>workflows<text:s/>between<text:s/>BGS<text:s/>and<text:s/></text:span><text:span text:style-name="T344_6">SECE<text:s/></text:span><text:span text:style-name="T344_7">team</text:span><text:span text:style-name="T344_8"><text:s/>to<text:s/>ensure<text:s/>timely<text:s/>payments<text:s/>and<text:s/>alignment<text:s/>with<text:s/>MOU<text:s/>contractual<text:s/>obligations.</text:span></text:p>
      <text:list text:style-name="LS10" xml:id="list45" text:continue-list="list43">
        <text:list-item>
          <text:p text:style-name="P345"><text:span text:style-name="T345_1">Met<text:s/>Office</text:span><text:span text:style-name="T345_2">;</text:span><text:span text:style-name="T345_3"><text:s/></text:span><text:span text:style-name="T345_4">Funding<text:s/>to<text:s/></text:span><text:span text:style-name="T345_5">the</text:span><text:span text:style-name="T345_6"><text:s/>MO<text:s/>is<text:s/>through<text:s/>a<text:s/>standard<text:s/>MOU<text:s/>agreement<text:s/>signed<text:s/></text:span><text:span text:style-name="T345_7">in<text:s/>A</text:span><text:span text:style-name="T345_8">pril<text:s/>2025</text:span><text:span text:style-name="T345_9"><text:s/>for<text:s/>the<text:s/>total<text:s/>value<text:s/>of<text:s/>£3.7m</text:span><text:span text:style-name="T345_10">.<text:s text:c="2"/>Expenditure<text:s/>to<text:s/>date<text:s/>is<text:s/>£</text:span><text:span text:style-name="T345_11">110</text:span><text:span text:style-name="T345_12">,</text:span><text:span text:style-name="T345_13">418</text:span><text:span text:style-name="T345_14"><text:s/></text:span><text:span text:style-name="T345_15">(3%)</text:span><text:span text:style-name="T345_16"><text:s/></text:span><text:span text:style-name="T345_17">forecas</text:span><text:span text:style-name="T345_18">ted<text:s/>expenditure<text:s/>t</text:span><text:span text:style-name="T345_19">his<text:s/>financial<text:s/>year</text:span><text:span text:style-name="T345_20"><text:s/></text:span><text:span text:style-name="T345_21">(</text:span><text:span text:style-name="T345_22">FY25/26)</text:span><text:span text:style-name="T345_23"><text:s/>is<text:s/>£</text:span><text:span text:style-name="T345_24">1,043</text:span><text:span text:style-name="T345_25">,</text:span><text:span text:style-name="T345_26">573</text:span><text:span text:style-name="T345_27"><text:s/>(28%)</text:span><text:span text:style-name="T345_28"><text:s/>as<text:s/>indicated<text:s/>in<text:s/>the<text:s/>MOU.</text:span></text:p>
        </text:list-item>
      </text:list>
      <text:p text:style-name="P346"><text:span text:style-name="T346_1">In<text:s/>the<text:s/></text:span><text:span text:style-name="T346_2">MOU</text:span><text:span text:style-name="T346_3"><text:s/>it<text:s/>was<text:s/></text:span><text:span text:style-name="T346_4">agreed<text:s/>that<text:s/>the<text:s/>inception<text:s/>period<text:s/>(May</text:span><text:span text:style-name="T346_5"><text:s/>-<text:s/></text:span><text:span text:style-name="T346_6">October)<text:s/>would<text:s/>define<text:s/>financial<text:s/>reporting<text:s/>structures<text:s/>and<text:s/>mechanisms.<text:s/>The<text:s/>budget,<text:s/>which<text:s/></text:span><text:span text:style-name="T346_7">had<text:s/>been<text:s/></text:span><text:span text:style-name="T346_8">indicative<text:s/>in<text:s/>the<text:s/>M</text:span><text:span text:style-name="T346_9">O</text:span><text:span text:style-name="T346_10">U,<text:s/>was<text:s/>revised<text:s/>during<text:s/>the<text:s/>inception<text:s/>period<text:s/>based<text:s/>on<text:s/>Q1<text:s/>and<text:s/>Q2<text:s/>actuals.<text:s/></text:span><text:span text:style-name="T346_11">SECE<text:s/></text:span><text:span text:style-name="T346_12">has<text:s/></text:span><text:span text:style-name="T346_13">a</text:span><text:span text:style-name="T346_14">greed<text:s/>on</text:span><text:span text:style-name="T346_15"><text:s/>f</text:span><text:span text:style-name="T346_16">inancial<text:s/>reporting<text:s/>formatting<text:s/></text:span><text:span text:style-name="T346_17">with<text:s/>the<text:s/></text:span><text:span text:style-name="T346_18">MO,<text:s/>with<text:s/>the<text:s/>first<text:s/>Q1<text:s/>invoice<text:s/>submitted<text:s/>at<text:s/>the<text:s/>end<text:s/>of<text:s/>October.<text:s/>Future<text:s/>reporting<text:s/>cycles<text:s/>will<text:s/>include<text:s/>updates<text:s/>on<text:s/>financial<text:s/>performance,<text:s/>accuracy<text:s/>of<text:s/>forecasting,<text:s/>and<text:s/>monitoring<text:s/>of<text:s/>assets.</text:span></text:p>
      <text:p text:style-name="P347"><text:span text:style-name="T347_1">It<text:s/>is<text:s/>recommended<text:s/>t</text:span><text:span text:style-name="T347_2">hat<text:s/></text:span><text:span text:style-name="T347_3">financial<text:s/>reporting<text:s/>structures<text:s/>and<text:s/>robust<text:s/>mechanisms<text:s/></text:span><text:span text:style-name="T347_4">are<text:s/>agreed<text:s/></text:span><text:span text:style-name="T347_5">early<text:s/>in<text:s/>the<text:s/>pro</text:span><text:span text:style-name="T347_6">gramme</text:span><text:span text:style-name="T347_7"><text:s/>lifecycle,<text:s/></text:span><text:span text:style-name="T347_8">to<text:s/></text:span><text:span text:style-name="T347_9">ensure<text:s/>clarity<text:s/>on<text:s/>fund<text:s/>carry-over<text:s/>between<text:s/>financial<text:s/>years<text:s/>to<text:s/>mitigate<text:s/>underspending<text:s/>risks<text:s/>and<text:s/>maintain<text:s/>proactive<text:s/>dialogue<text:s/></text:span><text:span text:style-name="T347_10">between<text:s/>MO<text:s/>and<text:s/>FCDO</text:span><text:span text:style-name="T347_11"><text:s/>on<text:s/>delivery<text:s/>options<text:s/>and<text:s/>financial<text:s/>planning.<text:s/>Additionally,<text:s/>budget<text:s/>presentations<text:s/>should<text:s/>be<text:s/>simplified<text:s/>to<text:s/>show<text:s/>the<text:s/>overall<text:s/>available<text:s/>budget<text:s/>for<text:s/>sandpits<text:s/>with<text:s/>detailed<text:s/>breakdowns<text:s/>provided<text:s/>separately<text:s/>for<text:s/>transparency.</text:span></text:p>
      <text:list text:style-name="LS10" xml:id="list46" text:continue-list="list43">
        <text:list-item>
          <text:p text:style-name="P348"><text:span text:style-name="T348_1">M</text:span><text:span text:style-name="T348_2">HRN</text:span><text:span text:style-name="T348_3">:<text:s/></text:span><text:span text:style-name="T348_4">The<text:s/>agreed<text:s/>MHRN<text:s/>budget<text:s/>is<text:s/>between<text:s/>£12m<text:s/>-<text:s/>£15m,<text:s/></text:span><text:span text:style-name="T348_5">with<text:s/>£3m<text:s/>of<text:s/>funding<text:s/>provided<text:s/>from<text:s/>the<text:s/></text:span><text:span text:style-name="T348_6">RED<text:s/></text:span><text:span text:style-name="T348_7">Global<text:s/>Health<text:s/>Research<text:s/>Team<text:s/>for<text:s/></text:span><text:span text:style-name="T348_8">work<text:s/>on</text:span><text:span text:style-name="T348_9"><text:s/></text:span><text:span text:style-name="T348_10">Emerging<text:s/>Infectious<text:s/>Diseases</text:span><text:span text:style-name="T348_11">.</text:span><text:span text:style-name="T348_12"><text:s/></text:span><text:span text:style-name="T348_13">Applicants<text:s/>are<text:s/>required<text:s/>to<text:s/>submit<text:s/>comprehensive<text:s/>financial<text:s/>proposals<text:s/>detailing<text:s/>their<text:s/>budgetary<text:s/>requirements,<text:s/>which<text:s/>will<text:s/>be<text:s/>evaluated<text:s/>using<text:s/>a<text:s/>Value<text:s/>for<text:s/>Money<text:s/>(VfM)<text:s/>approach.</text:span><text:span text:style-name="T348_14"><text:s/></text:span></text:p>
        </text:list-item>
      </text:list>
      <text:p text:style-name="P349"/>
      <text:p text:style-name="P350"><text:span text:style-name="T350_1">Table<text:s/>2:<text:s/>SECE<text:s/></text:span><text:span text:style-name="T350_2">B</text:span><text:span text:style-name="T350_3">udget<text:s/>breakdown</text:span></text:p>
      <text:p text:style-name="P351"/>
      <table:table table:style-name="Table13">
        <table:table-column table:style-name="Column51"/>
        <table:table-column table:style-name="Column52"/>
        <table:table-row table:style-name="Row35">
          <table:table-cell table:style-name="Cell118">
            <text:p text:style-name="P352"><text:span text:style-name="T352_1">Projects;<text:s/>SECE<text:s/>400163</text:span></text:p>
          </table:table-cell>
          <table:table-cell table:style-name="Cell119">
            <text:p text:style-name="P353"><text:span text:style-name="T353_1">Total</text:span></text:p>
          </table:table-cell>
        </table:table-row>
        <table:table-row table:style-name="Row36">
          <table:table-cell table:style-name="Cell120">
            <text:p text:style-name="P354"><text:span text:style-name="T354_1">Partner-delivered<text:s/>multi-hazard<text:s/>research<text:s/>network<text:s/>(MHRN)</text:span></text:p>
          </table:table-cell>
          <table:table-cell table:style-name="Cell121">
            <text:p text:style-name="P355"><text:span text:style-name="T355_1">£11.7m</text:span></text:p>
          </table:table-cell>
        </table:table-row>
        <table:table-row table:style-name="Row37">
          <table:table-cell table:style-name="Cell122">
            <text:p text:style-name="P356"><text:span text:style-name="T356_1">Scale-up<text:s/>and<text:s/>pivot<text:s/>funding<text:s/></text:span></text:p>
            <text:p text:style-name="P357"><text:span text:style-name="T357_1">(</text:span><text:span text:style-name="T357_2">MHRN)</text:span></text:p>
          </table:table-cell>
          <table:table-cell table:style-name="Cell123">
            <text:p text:style-name="P358"><text:span text:style-name="T358_1">£0.3m</text:span></text:p>
          </table:table-cell>
        </table:table-row>
        <table:table-row table:style-name="Row38">
          <table:table-cell table:style-name="Cell124">
            <text:p text:style-name="P359"><text:span text:style-name="T359_1">British<text:s/>Geological<text:s/>Survey</text:span></text:p>
          </table:table-cell>
          <table:table-cell table:style-name="Cell125">
            <text:p text:style-name="P360"><text:span text:style-name="T360_1">£2.3m</text:span></text:p>
          </table:table-cell>
        </table:table-row>
        <table:table-row table:style-name="Row39">
          <table:table-cell table:style-name="Cell126">
            <text:p text:style-name="P361"><text:span text:style-name="T361_1">The<text:s/>Met<text:s/>Office</text:span></text:p>
          </table:table-cell>
          <table:table-cell table:style-name="Cell127">
            <text:p text:style-name="P362"><text:span text:style-name="T362_1">£3.6m</text:span></text:p>
          </table:table-cell>
        </table:table-row>
        <table:table-row table:style-name="Row40">
          <table:table-cell table:style-name="Cell128">
            <text:p text:style-name="P363"><text:span text:style-name="T363_1">M</text:span><text:span text:style-name="T363_2">O</text:span><text:span text:style-name="T363_3">Us<text:s/>&amp;<text:s/>service-level<text:s/>agreements<text:s/>(UKHSA<text:s/>DSTL)</text:span></text:p>
          </table:table-cell>
          <table:table-cell table:style-name="Cell129">
            <text:p text:style-name="P364"><text:span text:style-name="T364_1">£0.9m</text:span></text:p>
          </table:table-cell>
        </table:table-row>
        <table:table-row table:style-name="Row41">
          <table:table-cell table:style-name="Cell130">
            <text:p text:style-name="P365"><text:span text:style-name="T365_1">Programme-funded<text:s/>posts</text:span></text:p>
          </table:table-cell>
          <table:table-cell table:style-name="Cell131">
            <text:p text:style-name="P366"><text:span text:style-name="T366_1">£1.0m</text:span></text:p>
          </table:table-cell>
        </table:table-row>
        <table:table-row table:style-name="Row42">
          <table:table-cell table:style-name="Cell132">
            <text:p text:style-name="P367"><text:span text:style-name="T367_1">SECE<text:s/>Total<text:s/>Costs</text:span></text:p>
          </table:table-cell>
          <table:table-cell table:style-name="Cell133">
            <text:p text:style-name="P368"><text:span text:style-name="T368_1">£19.9m</text:span></text:p>
          </table:table-cell>
        </table:table-row>
      </table:table>
      <text:p text:style-name="P369"/>
      <text:p text:style-name="P370"/>
      <text:p text:style-name="P371"/>
      <text:p text:style-name="P372"><text:span text:style-name="T372_1">G:<text:s/>MONITORING,<text:s/>EVIDENCE<text:s/>AND<text:s/>LEARNING</text:span></text:p>
      <text:p text:style-name="P373"/>
      <text:p text:style-name="P374"><text:span text:style-name="T374_1">Monitoring<text:s/>and<text:s/>Evaluation</text:span></text:p>
      <text:p text:style-name="P375"><text:span text:style-name="T375_1">The<text:s/>results<text:s/>framework<text:s/>highlighted<text:s/>the<text:s/>need<text:s/>to<text:s/>both<text:s/>establish<text:s/>additional<text:s/>measures<text:s/>to<text:s/>determine<text:s/>the<text:s/>measurement<text:s/>of<text:s/>programme<text:s/>impacts<text:s/>and<text:s/>outcomes,<text:s/>and<text:s/>to<text:s/>establish<text:s/>baseline<text:s/>and<text:s/>targets<text:s/>for<text:s/>remainder<text:s/>of<text:s/>programme.<text:s/>Although<text:s/>some<text:s/>of<text:s/>this<text:s/>work<text:s/>has<text:s/>been<text:s/>considered<text:s/>in<text:s/>the<text:s/>development<text:s/>of<text:s/>the<text:s/>ToCs<text:s/>and<text:s/>log<text:s/>frames<text:s/>for<text:s/>the<text:s/>MO<text:s/>and<text:s/>BGS<text:s/>projects,<text:s/></text:span><text:span text:style-name="T375_2">more<text:s/>work</text:span><text:span text:style-name="T375_3"><text:s/></text:span><text:span text:style-name="T375_4">is<text:s/>planned<text:s/>once<text:s/>the<text:s/>MHRN<text:s/>competition<text:s/>is<text:s/>complete.<text:s/></text:span></text:p>
      <text:p text:style-name="P376"/>
      <text:p text:style-name="P377"><text:span text:style-name="T377_1">Informal<text:s/></text:span><text:span text:style-name="T377_2">feedback<text:s/>from<text:s/></text:span><text:span text:style-name="T377_3">users<text:s/></text:span><text:span text:style-name="T377_4">indicates<text:s/></text:span><text:span text:style-name="T377_5">that<text:s/></text:span><text:span text:style-name="T377_6">FCDO’s</text:span><text:span text:style-name="T377_7"><text:s/>emergency<text:s/>response<text:s/></text:span><text:span text:style-name="T377_8">capability<text:s/></text:span><text:span text:style-name="T377_9">has<text:s/>been<text:s/></text:span><text:span text:style-name="T377_10">demonstrably<text:s/></text:span><text:span text:style-name="T377_11">strengthened<text:s/>by<text:s/>the<text:s/>science<text:s/></text:span><text:span text:style-name="T377_12">advice</text:span><text:span text:style-name="T377_13"><text:s/></text:span><text:span text:style-name="T377_14">provided</text:span><text:span text:style-name="T377_15"><text:s/></text:span><text:span text:style-name="T377_16">by<text:s/>the<text:s/>N</text:span><text:span text:style-name="T377_17">HS</text:span><text:span text:style-name="T377_18">H<text:s/></text:span><text:span text:style-name="T377_19">via<text:s/></text:span><text:span text:style-name="T377_20">BGS<text:s/>and<text:s/>MO<text:s/>MOUs</text:span><text:span text:style-name="T377_21">,<text:s/></text:span><text:span text:style-name="T377_22">although<text:s/>th</text:span><text:span text:style-name="T377_23">is<text:s/>is<text:s/>yet<text:s/>to<text:s/>be<text:s/></text:span><text:span text:style-name="T377_24">systematically</text:span><text:span text:style-name="T377_25"><text:s/></text:span><text:span text:style-name="T377_26">measured.</text:span><text:span text:style-name="T377_27"><text:s/></text:span><text:span text:style-name="T377_28">E</text:span><text:span text:style-name="T377_29">ffective</text:span><text:span text:style-name="T377_30"><text:s/>measurement<text:s/>of<text:s/></text:span><text:span text:style-name="T377_31">the<text:s/>contribution<text:s/>to<text:s/>FCDO<text:s/>teams<text:s/></text:span><text:span text:style-name="T377_32">outcomes<text:s/>will<text:s/></text:span><text:span text:style-name="T377_33">require<text:s/>systematic<text:s/>internal<text:s/>assessment</text:span><text:span text:style-name="T377_34">,<text:s/>requiring<text:s/></text:span><text:span text:style-name="T377_35">further<text:s/>work<text:s/>by<text:s/>SECE</text:span><text:span text:style-name="T377_36"><text:s/>/<text:s/></text:span><text:span text:style-name="T377_37">CSA</text:span><text:span text:style-name="T377_38"><text:s/>S</text:span><text:span text:style-name="T377_39">C<text:s/></text:span><text:span text:style-name="T377_40">during<text:s/>the<text:s/>coming<text:s/>year,<text:s/></text:span><text:span text:style-name="T377_41">supported<text:s/>by<text:s/>MEL<text:s/>expertise</text:span><text:span text:style-name="T377_42">.<text:s/></text:span></text:p>
      <text:p text:style-name="P378"/>
      <text:p text:style-name="P379"><text:span text:style-name="T379_1">During<text:s/>the<text:s/>next<text:s/>stage<text:s/>of<text:s/>the<text:s/>programme<text:s/>the<text:s/>team<text:s/>will<text:s/>be<text:s/>supported<text:s/>by<text:s/>the<text:s/>Evaluation<text:s/>Quality<text:s/>Assurance<text:s/>and<text:s/>Learning<text:s/>Service<text:s/>(EQUALS),<text:s/>a<text:s/>support<text:s/>mechanism<text:s/>provided<text:s/>by<text:s/>the<text:s/>FCDO’s<text:s/>Evaluation<text:s/>Unit,<text:s/>to<text:s/>both<text:s/>review<text:s/>the<text:s/>SECE<text:s/>programme</text:span><text:span text:style-name="T379_2">,<text:s/></text:span><text:span text:style-name="T379_3">MO<text:s/>and<text:s/>BGS<text:s/>ToCs<text:s/>and<text:s/>associated<text:s/>log<text:s/>frames</text:span><text:span text:style-name="T379_4">,</text:span><text:span text:style-name="T379_5"><text:s/>and<text:s/>support<text:s/>the<text:s/>development<text:s/>of<text:s/>the<text:s/>MHRN<text:s/>during<text:s/>its<text:s/>inception.<text:s/></text:span><text:span text:style-name="T379_6">A<text:s/>plan<text:s/></text:span><text:span text:style-name="T379_7">to<text:s/>support<text:s/>the<text:s/>measurement<text:s/>of<text:s/>programme<text:s/>impacts<text:s/>and<text:s/>outcomes,<text:s/>the<text:s/>establishment<text:s/>of<text:s/>programme<text:s/>baselines<text:s/>and<text:s/>targets,<text:s/>and<text:s/>capture<text:s/>key<text:s/>learnings<text:s/>through<text:s/>this<text:s/>work<text:s/></text:span><text:span text:style-name="T379_8">will<text:s/>also<text:s/>be<text:s/>developed<text:s/>by<text:s/>the<text:s/>SECE<text:s/>team<text:s/></text:span><text:span text:style-name="T379_9">during<text:s/>the<text:s/>MHRN<text:s/>inception<text:s/>period.</text:span></text:p>
      <text:p text:style-name="P380"/>
      <text:p text:style-name="P381"/>
      <text:p text:style-name="P382"><text:span text:style-name="T382_1">Since<text:s/>the<text:s/>start<text:s/>of<text:s/>the<text:s/>programme<text:s/>MOUs<text:s/>have<text:s/>been<text:s/>established<text:s/></text:span><text:span text:style-name="T382_2">between<text:s/>FCDO<text:s/>and</text:span><text:span text:style-name="T382_3"><text:s/>BGS<text:s/>and<text:s/></text:span><text:span text:style-name="T382_4">FCDO<text:s/>and</text:span><text:span text:style-name="T382_5"><text:s/>the<text:s/>MO.<text:s/>Ongoing<text:s/>monitoring<text:s/>of<text:s/>these<text:s/>agreements<text:s/>have<text:s/>taken<text:s/>place<text:s/>through<text:s/>monthly<text:s/>and<text:s/>quarterly<text:s/>meetings</text:span><text:span text:style-name="T382_6"><text:s/>between<text:s/></text:span><text:span text:style-name="T382_7">the<text:s/></text:span><text:span text:style-name="T382_8">SECE<text:s/></text:span><text:span text:style-name="T382_9">team<text:s/></text:span><text:span text:style-name="T382_10">and<text:s/>the<text:s/>respective<text:s/>organisations.</text:span></text:p>
      <text:p text:style-name="P383"/>
      <text:p text:style-name="P384"><text:span text:style-name="T384_1">British<text:s/>Geological<text:s/>Survey</text:span><text:span text:style-name="T384_2">:</text:span><text:span text:style-name="T384_3"><text:s/></text:span><text:span text:style-name="T384_4">an<text:s/>agreed</text:span><text:span text:style-name="T384_5"><text:s/></text:span><text:span text:style-name="T384_6">results<text:s/>framework<text:s/></text:span><text:span text:style-name="T384_7">which<text:s/></text:span><text:span text:style-name="T384_8">c</text:span><text:span text:style-name="T384_9">ontains<text:s/>output<text:s/>and<text:s/>outcome<text:s/>indicators<text:s/>at<text:s/>sub-task<text:s/>level,<text:s/>as<text:s/>well<text:s/>as<text:s/>milestones<text:s/></text:span><text:span text:style-name="T384_10">linked<text:s/>to<text:s/></text:span><text:span text:style-name="T384_11">BGS’s<text:s/>own<text:s/>MEL<text:s/>process</text:span><text:span text:style-name="T384_12"><text:s/>has<text:s/>been<text:s/>developed</text:span><text:span text:style-name="T384_13">.<text:s/>This<text:s/>includes<text:s/>monthly<text:s/>meetings<text:s/>to<text:s/>review<text:s/>lessons<text:s/>learned<text:s/>alongside<text:s/>risks<text:s/>and<text:s/>finances<text:s/>and<text:s/>smaller<text:s/>meetings<text:s/>on<text:s/>specific<text:s/>topics<text:s/>of<text:s/>interest<text:s/>to<text:s/>ensure<text:s/>continuous<text:s/>learning.<text:s/>These<text:s/>feed<text:s/>into<text:s/>the<text:s/></text:span><text:span text:style-name="T384_14">regular<text:s/>pro</text:span><text:span text:style-name="T384_15">ject<text:s/></text:span><text:span text:style-name="T384_16">monthly<text:s/>meetings</text:span><text:span text:style-name="T384_17">.<text:s/></text:span><text:span text:style-name="T384_18">Task<text:s/>leads<text:s/>are<text:s/>invited<text:s/>to<text:s/>document<text:s/>lessons<text:s/>learned,<text:s/>recommendations<text:s/>and<text:s/>opportunities<text:s/>at<text:s/>any<text:s/>time<text:s/>in<text:s/></text:span><text:span text:style-name="T384_19">the<text:s/></text:span><text:span text:style-name="T384_20">MEL<text:s/>template.<text:s/>BGS<text:s/>will<text:s/>ensure<text:s/>ongoing<text:s/>improvement<text:s/>and<text:s/>development<text:s/>through<text:s/></text:span><text:span text:style-name="T384_21">the<text:s/></text:span><text:span text:style-name="T384_22">monthly<text:s/>and<text:s/>quarterly<text:s/>review<text:s/>of<text:s/>products,<text:s/>evaluation<text:s/>of<text:s/>action<text:s/>on<text:s/>recommendations</text:span><text:span text:style-name="T384_23">,</text:span><text:span text:style-name="T384_24"><text:s/>and<text:s/>evaluation<text:s/>of<text:s/>action<text:s/>on<text:s/>feedback<text:s/>from<text:s/></text:span><text:span text:style-name="T384_25">the<text:s/>SECE<text:s/>team,<text:s/>led<text:s/></text:span><text:span text:style-name="T384_26">by<text:s/>the<text:s/>programme<text:s/>manager.<text:s/>Where<text:s/>appropriate,<text:s/>BGS<text:s/></text:span><text:span text:style-name="T384_27">will<text:s/>also<text:s/></text:span><text:span text:style-name="T384_28">use<text:s/>peer<text:s/>review<text:s/>to<text:s/>evaluate<text:s/>progress<text:s/>and<text:s/>products,<text:s/>to<text:s/>help<text:s/>innovation<text:s/>and<text:s/>novel<text:s/>thinking.</text:span></text:p>
      <text:p text:style-name="P385"/>
      <text:p text:style-name="P386"><text:span text:style-name="T386_1">Met<text:s/>Office</text:span><text:span text:style-name="T386_2">:</text:span><text:span text:style-name="T386_3"><text:s/></text:span><text:span text:style-name="T386_4">A<text:s/>‘Ways<text:s/>of<text:s/>Working’<text:s/>meeting<text:s/>was<text:s/>held<text:s/>between<text:s/>the<text:s/>MO<text:s/>and<text:s/></text:span><text:span text:style-name="T386_5">the<text:s/>SECE<text:s/>NHSH</text:span><text:span text:style-name="T386_6"><text:s/>during<text:s/>the<text:s/>inception<text:s/>period.<text:s/>Monitoring<text:s/>of<text:s/>effectiveness<text:s/>during<text:s/>th</text:span><text:span text:style-name="T386_7">is<text:s/></text:span><text:span text:style-name="T386_8">period<text:s/>showed<text:s/>opportunities<text:s/>for<text:s/>improvements,<text:s/>including<text:s/>to<text:s/>the<text:s/></text:span><text:span text:style-name="T386_9">S</text:span><text:span text:style-name="T386_10">ervice<text:s/></text:span><text:span text:style-name="T386_11">L</text:span><text:span text:style-name="T386_12">evel<text:s/></text:span><text:span text:style-name="T386_13">A</text:span><text:span text:style-name="T386_14">greement,<text:s/></text:span><text:span text:style-name="T386_15">business<text:s/>continuity<text:s/>procedures<text:s/>and<text:s/>opportunities<text:s/>for<text:s/>enhanced<text:s/>ways<text:s/>of<text:s/>working<text:s/>between<text:s/>key<text:s/>teams<text:s/>involved<text:s/>in<text:s/>the<text:s/>provision<text:s/>of<text:s/>weather<text:s/>and<text:s/>climate<text:s/>advice<text:s/>to<text:s/>FCDO.<text:s/>Through<text:s/>tabletop<text:s/>exercises,<text:s/>enhancements<text:s/>to<text:s/>ways<text:s/>of<text:s/>working<text:s/>have<text:s/>been<text:s/>proposed<text:s/>and<text:s/>are<text:s/>currently<text:s/>being<text:s/>discussed<text:s/>internally<text:s/>in<text:s/>the<text:s/>MO,<text:s/>pending<text:s/>management<text:s/>approval<text:s/>and<text:s/>appropriate<text:s/>resource<text:s/>allocation.</text:span><text:span text:style-name="T386_16"><text:s/></text:span><text:span text:style-name="T386_17">Some<text:s/>enhancements<text:s/>to<text:s/>operational<text:s/>ways<text:s/>of<text:s/>working<text:s/>have<text:s/>already<text:s/>been<text:s/>implemented<text:s/>as<text:s/>part<text:s/>of<text:s/>the<text:s/>inception<text:s/>period<text:s/>to<text:s/>test<text:s/>the<text:s/>effectiveness<text:s/>and<text:s/>benefits.<text:s/>These<text:s/>have<text:s/>included<text:s/>better<text:s/>communication<text:s/>and<text:s/>coordination<text:s/>between<text:s/></text:span><text:span text:style-name="T386_18">the<text:s/></text:span><text:span text:style-name="T386_19">SECE<text:s/></text:span><text:span text:style-name="T386_20">NHSH<text:s/></text:span><text:span text:style-name="T386_21">MO<text:s/></text:span><text:span text:style-name="T386_22">embed</text:span><text:span text:style-name="T386_23">ded<text:s/>staff</text:span><text:span text:style-name="T386_24">,<text:s/>Civil<text:s/>Contingency<text:s/>Advisors<text:s/>(CCAs)<text:s/>and<text:s/>Expert<text:s/>Weather<text:s/>Hub<text:s/>(EWH).</text:span></text:p>
      <text:p text:style-name="P387"/>
      <text:p text:style-name="P388"><text:span text:style-name="T388_1">Learning</text:span></text:p>
      <text:p text:style-name="P389"/>
      <text:list text:style-name="LS22" xml:id="list47">
        <text:list-item>
          <text:p text:style-name="P390"><text:span text:style-name="T390_1">British<text:s/>Geological<text:s/>Survey</text:span><text:span text:style-name="T390_2">:</text:span><text:span text:style-name="T390_3"><text:s/></text:span><text:span text:style-name="T390_4">Lessons<text:s/>learned<text:s/>are<text:s/>documented<text:s/>continuously<text:s/>by<text:s/>BGS<text:s/>and<text:s/>reviewed<text:s/>monthly<text:s/>to<text:s/>maximise<text:s/>learning<text:s/></text:span><text:span text:style-name="T390_5">opportunities<text:s/>and</text:span><text:span text:style-name="T390_6"><text:s/>collated<text:s/>quarterly<text:s/>for<text:s/>each<text:s/>task<text:s/>and<text:s/>the<text:s/></text:span><text:span text:style-name="T390_7">programme</text:span><text:span text:style-name="T390_8"><text:s/>as<text:s/>a<text:s/>whole</text:span><text:span text:style-name="T390_9">.<text:s/>Evidence<text:s/>of<text:s/></text:span><text:span text:style-name="T390_10">learning<text:s/></text:span><text:span text:style-name="T390_11">uptake<text:s/>will<text:s/>be<text:s/>documented<text:s/>in<text:s/>quarterly<text:s/>reports.<text:s/>Identified<text:s/>opportunities<text:s/>for<text:s/>staff<text:s/>learning<text:s/>and<text:s/>development<text:s/>are<text:s/>also<text:s/>supported<text:s/>by<text:s/>the<text:s/>BGS<text:s/>Learning<text:s/>and<text:s/>Development<text:s/>team.</text:span></text:p>
        </text:list-item>
        <text:list-item>
          <text:p text:style-name="P391"><text:span text:style-name="T391_1">Met<text:s/>Office</text:span><text:span text:style-name="T391_2">:</text:span><text:span text:style-name="T391_3"><text:s/></text:span><text:span text:style-name="T391_4">In<text:s/>addition<text:s/>to<text:s/>ongoing<text:s/>feedback<text:s/>and<text:s/>learning,<text:s/></text:span><text:span text:style-name="T391_5">p</text:span><text:span text:style-name="T391_6">articular</text:span><text:span text:style-name="T391_7">ly</text:span><text:span text:style-name="T391_8"><text:s/>via<text:s/>the<text:s/></text:span><text:span text:style-name="T391_9">embedded<text:s/></text:span><text:span text:style-name="T391_10">staff,<text:s/>in</text:span><text:span text:style-name="T391_11">-depth<text:s/>learning<text:s/>session</text:span><text:span text:style-name="T391_12">s</text:span><text:span text:style-name="T391_13"><text:s/></text:span><text:span text:style-name="T391_14">have<text:s/>been<text:s/>held<text:s/>on<text:s/>the<text:s/></text:span><text:span text:style-name="T391_15">most<text:s/>significant<text:s/>event</text:span><text:span text:style-name="T391_16">s</text:span><text:span text:style-name="T391_17"><text:s/>that<text:s/>trigger<text:s/>a<text:s/>crisis<text:s/>response<text:s/></text:span><text:span text:style-name="T391_18">by<text:s/></text:span><text:span text:style-name="T391_19">the<text:s/>FCDO</text:span><text:span text:style-name="T391_20">,<text:s/>based<text:s/>on<text:s/>experience<text:s/>from<text:s/>the<text:s/></text:span><text:span text:style-name="T391_21">Hurricane<text:s/>Melissa</text:span><text:span text:style-name="T391_22"><text:s/>response</text:span><text:span text:style-name="T391_23">.<text:s/>Th</text:span><text:span text:style-name="T391_24">is<text:s/>highlighted<text:s/>the<text:s/></text:span><text:span text:style-name="T391_25">need<text:s/>to<text:s/></text:span><text:span text:style-name="T391_26">document,<text:s/>not<text:s/>only<text:s/>processes<text:s/>for<text:s/>escalation<text:s/>of<text:s/>weather<text:s/>events<text:s/>(i.e.<text:s/>through<text:s/>ad<text:s/>hoc<text:s/>advice,<text:s/>to<text:s/>weather<text:s/>advisories,<text:s/>to<text:s/>Severe<text:s/>Weather<text:s/>Advisories),<text:s/>but<text:s/>also<text:s/>the<text:s/>de-escalation<text:s/>and<text:s/>closure<text:s/>of<text:s/>support<text:s/>and<text:s/>advice<text:s/>post<text:s/>event.</text:span></text:p>
        </text:list-item>
        <text:list-item>
          <text:p text:style-name="P392"><text:span text:style-name="T392_1">MHRN</text:span><text:span text:style-name="T392_2">:</text:span><text:span text:style-name="T392_3"><text:s/></text:span><text:span text:style-name="T392_4">The<text:s/>t</text:span><text:span text:style-name="T392_5">wo-stage<text:s/>commissioning<text:s/>saved<text:s/>time<text:s/>and<text:s/>effort<text:s/></text:span><text:span text:style-name="T392_6">b</text:span><text:span text:style-name="T392_7">y<text:s/>ensuring<text:s/>that<text:s/>only<text:s/>those<text:s/>bids<text:s/>with<text:s/>a<text:s/>realistic<text:s/>chance<text:s/>of<text:s/>success<text:s/>progressed<text:s/>to<text:s/>full<text:s/>proposal<text:s/>stage</text:span><text:span text:style-name="T392_8">.<text:s/></text:span><text:span text:style-name="T392_9">However,</text:span><text:span text:style-name="T392_10"><text:s/>feedback<text:s/>from<text:s/>reviewers<text:s/>showed<text:s/>that<text:s/>they<text:s/></text:span><text:span text:style-name="T392_11">would<text:s/>have<text:s/>preferred<text:s/>to<text:s/></text:span><text:span text:style-name="T392_12">see<text:s/>all<text:s/></text:span><text:span text:style-name="T392_13">the<text:s/></text:span><text:span text:style-name="T392_14">EOIs<text:s/></text:span><text:span text:style-name="T392_15">when<text:s/></text:span><text:span text:style-name="T392_16">calibrat</text:span><text:span text:style-name="T392_17">ing</text:span><text:span text:style-name="T392_18"><text:s/>scoring.</text:span><text:span text:style-name="T392_19"><text:s/>Other<text:s/>key<text:s/>learning<text:s/>included:</text:span></text:p>
        </text:list-item>
      </text:list>
      <text:list text:style-name="LS4" xml:id="list50">
        <text:list-item>
          <text:p text:style-name="P393"><text:span text:style-name="T393_1">Although<text:s/></text:span><text:span text:style-name="T393_2">estimated<text:s/></text:span><text:span text:style-name="T393_3">budgets<text:s/></text:span><text:span text:style-name="T393_4">were<text:s/>not<text:s/></text:span><text:span text:style-name="T393_5">required,<text:s/>applicants<text:s/>had<text:s/>questions<text:s/></text:span><text:span text:style-name="T393_6">regarding<text:s/></text:span><text:span text:style-name="T393_7">financial<text:s/>requirements/expectations<text:s/></text:span><text:span text:style-name="T393_8">and<text:s/>these<text:s/>impacted<text:s/></text:span><text:span text:style-name="T393_9">bidding<text:s/></text:span><text:span text:style-name="T393_10">decisions</text:span><text:span text:style-name="T393_11">.<text:s/>F</text:span><text:span text:style-name="T393_12">uture<text:s/>commissioning<text:s/></text:span><text:span text:style-name="T393_13">should<text:s/>more<text:s/>fully<text:s/>consider<text:s/></text:span><text:span text:style-name="T393_14">budgetary<text:s/>issues<text:s/>when<text:s/>developing<text:s/></text:span><text:span text:style-name="T393_15">EOI<text:s/>guidance/FAQs.</text:span></text:p>
        </text:list-item>
        <text:list-item>
          <text:p text:style-name="P394"><text:span text:style-name="T394_1">A<text:s/>reflection<text:s/>period<text:s/>between<text:s/></text:span><text:span text:style-name="T394_2">the<text:s/>first<text:s/></text:span><text:span text:style-name="T394_3">EOI</text:span><text:span text:style-name="T394_4">s</text:span><text:span text:style-name="T394_5"><text:s/>and<text:s/>full<text:s/>proposal<text:s/></text:span><text:span text:style-name="T394_6">stage<text:s/>was<text:s/>found<text:s/>to<text:s/>be<text:s/></text:span><text:span text:style-name="T394_7">helpful<text:s/></text:span><text:span text:style-name="T394_8">in<text:s/></text:span><text:span text:style-name="T394_9">ensur</text:span><text:span text:style-name="T394_10">ing<text:s/></text:span><text:span text:style-name="T394_11">that<text:s/>any<text:s/>areas<text:s/>not<text:s/>sufficiently<text:s/>addressed<text:s/>in<text:s/>EOIs<text:s/></text:span><text:span text:style-name="T394_12">could<text:s/></text:span><text:span text:style-name="T394_13">be<text:s/></text:span><text:span text:style-name="T394_14">considered<text:s/>in<text:s/>the<text:s/>full<text:s/></text:span><text:span text:style-name="T394_15">proposals.<text:s/>This<text:s/></text:span><text:span text:style-name="T394_16">period<text:s/></text:span><text:span text:style-name="T394_17">should<text:s/>be<text:s/>built<text:s/>into<text:s/>timelines<text:s/>from<text:s/>the<text:s/>outset.</text:span></text:p>
        </text:list-item>
        <text:list-item>
          <text:p text:style-name="P395"><text:span text:style-name="T395_1">Commissioning<text:s/>timelines<text:s/>need<text:s/>to<text:s/>effectively<text:s/>balance<text:s/>FCDO<text:s/>needs<text:s/>with<text:s/>feasibility<text:s/>for<text:s/>RCC<text:s/>and<text:s/>applicants<text:s/>to<text:s/>meet<text:s/>requirements<text:s/>to<text:s/>a<text:s/>high<text:s/>standard.<text:s/>More<text:s/>advanced<text:s/>notice<text:s/>for<text:s/>applicants<text:s/>about<text:s/>forthcoming<text:s/>opportunities,<text:s/>longer<text:s/>application<text:s/>windows,<text:s/>and<text:s/>longer<text:s/>turnaround<text:s/>times<text:s/>between<text:s/>application<text:s/>phases<text:s/></text:span><text:span text:style-name="T395_2">were<text:s/>found<text:s/>to<text:s/>be<text:s/></text:span><text:span text:style-name="T395_3">conducive<text:s/>to<text:s/>quality<text:s/>and<text:s/>equity.</text:span></text:p>
        </text:list-item>
        <text:list-item>
          <text:p text:style-name="P396"><text:span text:style-name="T396_1">Distinguishing<text:s/>what<text:s/>information<text:s/>is<text:s/>essential<text:s/>for<text:s/>decision-making<text:s/></text:span><text:span text:style-name="T396_2">against<text:s/></text:span><text:span text:style-name="T396_3">what<text:s/>is<text:s/>nice<text:s/>to<text:s/>have<text:s/>is<text:s/>helpful<text:s/>for<text:s/>managing<text:s/>competing<text:s/>inputs<text:s/>on<text:s/>application<text:s/>forms/scoring<text:s/>criteria<text:s/>and<text:s/>ensuring<text:s/>that<text:s/>the<text:s/>‘ask’<text:s/>for<text:s/>applicants<text:s/>is<text:s/>defensible<text:s/>and<text:s/>manageable.</text:span><text:span text:style-name="T396_4"><text:s/></text:span></text:p>
        </text:list-item>
      </text:list>
      <text:p text:style-name="P397"/>
      <table:table table:style-name="Table14"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43">
          <table:table-cell table:style-name="Cell134">
            <text:p text:style-name="P398"><text:span text:style-name="T398_1">Date<text:s/>of<text:s/>last<text:s/>narrative<text:s/>financial<text:s/>report</text:span></text:p>
          </table:table-cell>
          <table:table-cell table:style-name="Cell135">
            <text:p text:style-name="P399"><text:span text:style-name="T399_1">BGS:</text:span><text:span text:style-name="T399_2"><text:s/>November<text:s/></text:span><text:span text:style-name="T399_3">20</text:span><text:span text:style-name="T399_4">25</text:span></text:p>
            <text:p text:style-name="P400"><text:span text:style-name="T400_1">MO:<text:s/></text:span><text:span text:style-name="T400_2"><text:s/>November<text:s/>2025</text:span></text:p>
          </table:table-cell>
          <table:table-cell table:style-name="Cell136">
            <text:p text:style-name="P401"><text:span text:style-name="T401_1">Date<text:s/>of<text:s/>last<text:s/>audited<text:s/>annual<text:s/>statement</text:span></text:p>
          </table:table-cell>
          <table:table-cell table:style-name="Cell137">
            <text:p text:style-name="P402"><text:span text:style-name="T402_1">BGS:</text:span></text:p>
            <text:p text:style-name="P403"><text:span text:style-name="T403_1">MO:</text:span></text:p>
          </table:table-cell>
        </table:table-row>
      </table:table>
      <text:p text:style-name="P404"/>
      <text:p text:style-name="P405"/>
      <text:p text:style-name="P4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Footnote_20_text" style:display-name="Footnote text" style:family="paragraph" style:parent-style-name="Normal">
      <style:text-properties style:font-name="Calibri" fo:font-size="10pt" style:font-name-asian="Calibri" style:font-size-asian="10pt" style:font-name-complex="Arial" style:font-size-complex="10pt" style:letter-kerning="true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 style:letter-kerning="true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2" style:num-suffix=".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4" style:num-suffix=".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5" style:num-suffix=".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6" style:num-suffix=".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7" style:num-suffix=".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8" style:num-suffix=".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style:style style:name="List2Level0" style:family="text">
      <style:text-properties style:font-name="Symbol" fo:font-size="10pt" style:font-size-asian="10pt"/>
    </style:style>
    <style:style style:name="List2Level1" style:family="text">
      <style:text-properties style:font-name="Courier New" fo:font-size="10pt" style:font-size-asian="10pt" style:font-name-complex="Times New Roman"/>
    </style:style>
    <style:style style:name="List2Level2" style:family="text">
      <style:text-properties style:font-name="Wingdings" fo:font-size="10pt" style:font-size-asian="10pt"/>
    </style:style>
    <style:style style:name="List2Level3" style:family="text">
      <style:text-properties style:font-name="Wingdings" fo:font-size="10pt" style:font-size-asian="10pt"/>
    </style:style>
    <style:style style:name="List2Level4" style:family="text">
      <style:text-properties style:font-name="Wingdings" fo:font-size="10pt" style:font-size-asian="10pt"/>
    </style:style>
    <style:style style:name="List2Level5" style:family="text">
      <style:text-properties style:font-name="Wingdings" fo:font-size="10pt" style:font-size-asian="10pt"/>
    </style:style>
    <style:style style:name="List2Level6" style:family="text">
      <style:text-properties style:font-name="Wingdings" fo:font-size="10pt" style:font-size-asian="10pt"/>
    </style:style>
    <style:style style:name="List2Level7" style:family="text">
      <style:text-properties style:font-name="Wingdings" fo:font-size="10pt" style:font-size-asian="10pt"/>
    </style:style>
    <style:style style:name="List2Level8" style:family="text">
      <style:text-properties style:font-name="Wingdings" fo:font-size="10pt" style:font-size-asian="10pt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Level0" style:family="text">
      <style:text-properties style:font-name="Aria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-0.004cm" text:min-label-width="0.635cm" fo:text-align="start" text:list-level-position-and-space-mode="label-alignment">
          <style:list-level-label-alignment text:label-followed-by="listtab" fo:margin-left="0.631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66cm" text:min-label-width="0.635cm" fo:text-align="start" text:list-level-position-and-space-mode="label-alignment">
          <style:list-level-label-alignment text:label-followed-by="listtab" fo:margin-left="1.901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2.536cm" text:min-label-width="0.635cm" fo:text-align="start" text:list-level-position-and-space-mode="label-alignment">
          <style:list-level-label-alignment text:label-followed-by="listtab" fo:margin-left="3.17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06cm" text:min-label-width="0.635cm" fo:text-align="start" text:list-level-position-and-space-mode="label-alignment">
          <style:list-level-label-alignment text:label-followed-by="listtab" fo:margin-left="4.441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76cm" text:min-label-width="0.635cm" fo:text-align="start" text:list-level-position-and-space-mode="label-alignment">
          <style:list-level-label-alignment text:label-followed-by="listtab" fo:margin-left="5.711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346cm" text:min-label-width="0.635cm" fo:text-align="start" text:list-level-position-and-space-mode="label-alignment">
          <style:list-level-label-alignment text:label-followed-by="listtab" fo:margin-left="6.981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16cm" text:min-label-width="0.635cm" fo:text-align="start" text:list-level-position-and-space-mode="label-alignment">
          <style:list-level-label-alignment text:label-followed-by="listtab" fo:margin-left="8.251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86cm" text:min-label-width="0.635cm" fo:text-align="start" text:list-level-position-and-space-mode="label-alignment">
          <style:list-level-label-alignment text:label-followed-by="listtab" fo:margin-left="9.521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156cm" text:min-label-width="0.635cm" fo:text-align="start" text:list-level-position-and-space-mode="label-alignment">
          <style:list-level-label-alignment text:label-followed-by="listtab" fo:margin-left="10.791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-1.254cm" text:min-label-width="0.635cm" fo:text-align="start" text:list-level-position-and-space-mode="label-alignment">
          <style:list-level-label-alignment text:label-followed-by="listtab" fo:margin-left="-0.619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0.016cm" text:min-label-width="0.635cm" fo:text-align="start" text:list-level-position-and-space-mode="label-alignment">
          <style:list-level-label-alignment text:label-followed-by="listtab" fo:margin-left="0.65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1.286cm" text:min-label-width="0.635cm" fo:text-align="start" text:list-level-position-and-space-mode="label-alignment">
          <style:list-level-label-alignment text:label-followed-by="listtab" fo:margin-left="1.92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2.556cm" text:min-label-width="0.635cm" fo:text-align="start" text:list-level-position-and-space-mode="label-alignment">
          <style:list-level-label-alignment text:label-followed-by="listtab" fo:margin-left="3.191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3.826cm" text:min-label-width="0.635cm" fo:text-align="start" text:list-level-position-and-space-mode="label-alignment">
          <style:list-level-label-alignment text:label-followed-by="listtab" fo:margin-left="4.46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5.096cm" text:min-label-width="0.635cm" fo:text-align="start" text:list-level-position-and-space-mode="label-alignment">
          <style:list-level-label-alignment text:label-followed-by="listtab" fo:margin-left="5.731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6.366cm" text:min-label-width="0.635cm" fo:text-align="start" text:list-level-position-and-space-mode="label-alignment">
          <style:list-level-label-alignment text:label-followed-by="listtab" fo:margin-left="7.001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7.636cm" text:min-label-width="0.635cm" fo:text-align="start" text:list-level-position-and-space-mode="label-alignment">
          <style:list-level-label-alignment text:label-followed-by="listtab" fo:margin-left="8.27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8.906cm" text:min-label-width="0.635cm" fo:text-align="start" text:list-level-position-and-space-mode="label-alignment">
          <style:list-level-label-alignment text:label-followed-by="listtab" fo:margin-left="9.541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11Level0" style:family="text">
      <style:text-properties fo:font-weight="bold" style:font-weight-asian="bold"/>
    </style:style>
    <text:list-style style:name="LS11">
      <text:list-level-style-number style:num-format="1" text:style-name="List11Level0" style:num-suffix="." text:level="1">
        <style:list-level-properties text:space-before="-1.233cm" text:min-label-width="0.635cm" fo:text-align="start" text:list-level-position-and-space-mode="label-alignment">
          <style:list-level-label-alignment text:label-followed-by="listtab" fo:margin-left="-0.598cm" fo:text-indent="-0.635cm"/>
        </style:list-level-properties>
        <style:text-properties fo:font-weight="bold" style:font-weight-asian="bold"/>
      </text:list-level-style-number>
      <text:list-level-style-number style:num-format="a" text:style-name="List11Level1" style:num-suffix="." text:level="2">
        <style:list-level-properties text:space-before="0.037cm" text:min-label-width="0.635cm" fo:text-align="start" text:list-level-position-and-space-mode="label-alignment">
          <style:list-level-label-alignment text:label-followed-by="listtab" fo:margin-left="0.672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1.942cm" text:min-label-distance="0.318cm" fo:text-align="end" text:list-level-position-and-space-mode="label-alignment">
          <style:list-level-label-alignment text:label-followed-by="listtab" fo:margin-left="1.942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2.577cm" text:min-label-width="0.635cm" fo:text-align="start" text:list-level-position-and-space-mode="label-alignment">
          <style:list-level-label-alignment text:label-followed-by="listtab" fo:margin-left="3.212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3.847cm" text:min-label-width="0.635cm" fo:text-align="start" text:list-level-position-and-space-mode="label-alignment">
          <style:list-level-label-alignment text:label-followed-by="listtab" fo:margin-left="4.482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5.752cm" text:min-label-distance="0.318cm" fo:text-align="end" text:list-level-position-and-space-mode="label-alignment">
          <style:list-level-label-alignment text:label-followed-by="listtab" fo:margin-left="5.75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6.387cm" text:min-label-width="0.635cm" fo:text-align="start" text:list-level-position-and-space-mode="label-alignment">
          <style:list-level-label-alignment text:label-followed-by="listtab" fo:margin-left="7.022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7.657cm" text:min-label-width="0.635cm" fo:text-align="start" text:list-level-position-and-space-mode="label-alignment">
          <style:list-level-label-alignment text:label-followed-by="listtab" fo:margin-left="8.292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9.562cm" text:min-label-distance="0.318cm" fo:text-align="end" text:list-level-position-and-space-mode="label-alignment">
          <style:list-level-label-alignment text:label-followed-by="listtab" fo:margin-left="9.562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624cm" text:min-label-width="0.635cm" fo:text-align="start" text:list-level-position-and-space-mode="label-alignment">
          <style:list-level-label-alignment text:label-followed-by="listtab" fo:margin-left="0.011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0.646cm" text:min-label-width="0.635cm" fo:text-align="start" text:list-level-position-and-space-mode="label-alignment">
          <style:list-level-label-alignment text:label-followed-by="listtab" fo:margin-left="1.281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2.551cm" text:min-label-distance="0.318cm" fo:text-align="end" text:list-level-position-and-space-mode="label-alignment">
          <style:list-level-label-alignment text:label-followed-by="listtab" fo:margin-left="2.55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3.186cm" text:min-label-width="0.635cm" fo:text-align="start" text:list-level-position-and-space-mode="label-alignment">
          <style:list-level-label-alignment text:label-followed-by="listtab" fo:margin-left="3.821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4.456cm" text:min-label-width="0.635cm" fo:text-align="start" text:list-level-position-and-space-mode="label-alignment">
          <style:list-level-label-alignment text:label-followed-by="listtab" fo:margin-left="5.091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6.361cm" text:min-label-distance="0.318cm" fo:text-align="end" text:list-level-position-and-space-mode="label-alignment">
          <style:list-level-label-alignment text:label-followed-by="listtab" fo:margin-left="6.361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6.996cm" text:min-label-width="0.635cm" fo:text-align="start" text:list-level-position-and-space-mode="label-alignment">
          <style:list-level-label-alignment text:label-followed-by="listtab" fo:margin-left="7.631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8.266cm" text:min-label-width="0.635cm" fo:text-align="start" text:list-level-position-and-space-mode="label-alignment">
          <style:list-level-label-alignment text:label-followed-by="listtab" fo:margin-left="8.901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0.171cm" text:min-label-distance="0.318cm" fo:text-align="end" text:list-level-position-and-space-mode="label-alignment">
          <style:list-level-label-alignment text:label-followed-by="listtab" fo:margin-left="10.171cm" fo:text-indent="-0.318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yle-name="List1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1" text:style-name="List15Level0" style:num-suffix=")" text:level="1">
        <style:list-level-properties text:space-before="-1.249cm" text:min-label-width="0.635cm" fo:text-align="start" text:list-level-position-and-space-mode="label-alignment">
          <style:list-level-label-alignment text:label-followed-by="listtab" fo:margin-left="-0.614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0.021cm" text:min-label-width="0.635cm" fo:text-align="start" text:list-level-position-and-space-mode="label-alignment">
          <style:list-level-label-alignment text:label-followed-by="listtab" fo:margin-left="0.656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926cm" text:min-label-distance="0.318cm" fo:text-align="end" text:list-level-position-and-space-mode="label-alignment">
          <style:list-level-label-alignment text:label-followed-by="listtab" fo:margin-left="1.926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561cm" text:min-label-width="0.635cm" fo:text-align="start" text:list-level-position-and-space-mode="label-alignment">
          <style:list-level-label-alignment text:label-followed-by="listtab" fo:margin-left="3.196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831cm" text:min-label-width="0.635cm" fo:text-align="start" text:list-level-position-and-space-mode="label-alignment">
          <style:list-level-label-alignment text:label-followed-by="listtab" fo:margin-left="4.466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736cm" text:min-label-distance="0.318cm" fo:text-align="end" text:list-level-position-and-space-mode="label-alignment">
          <style:list-level-label-alignment text:label-followed-by="listtab" fo:margin-left="5.736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371cm" text:min-label-width="0.635cm" fo:text-align="start" text:list-level-position-and-space-mode="label-alignment">
          <style:list-level-label-alignment text:label-followed-by="listtab" fo:margin-left="7.006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641cm" text:min-label-width="0.635cm" fo:text-align="start" text:list-level-position-and-space-mode="label-alignment">
          <style:list-level-label-alignment text:label-followed-by="listtab" fo:margin-left="8.27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546cm" text:min-label-distance="0.318cm" fo:text-align="end" text:list-level-position-and-space-mode="label-alignment">
          <style:list-level-label-alignment text:label-followed-by="listtab" fo:margin-left="9.546cm" fo:text-indent="-0.318cm"/>
        </style:list-level-properties>
      </text:list-level-style-number>
    </text:list-style>
    <text:list-style style:name="LS16">
      <text:list-level-style-number style:num-format="1" text:style-name="List16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7">
      <text:list-level-style-number style:num-format="1" text:style-name="List1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art-value="5" text:style-name="List1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1" text:start-value="5" text:style-name="List1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fo:font-style="normal" style:font-style-asian="normal" fo:font-weight="bold" style:font-weight-asian="bold"/>
    </style: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bold" style:font-weight-asian="bold"/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fo:font-style="normal" style:font-style-asian="normal" fo:font-weight="bold" style:font-weight-asian="bold"/>
    </style: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font-weight="bold" style:font-weight-asian="bold"/>
      </text:list-level-style-number>
      <text:list-level-style-number style:num-format="a" text:style-name="List2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3Level0" style:family="text">
      <style:text-properties style:font-name="Arial" style:font-name-asian="Arial" style:font-name-complex="Aria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-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Arial" style:font-name-asian="Times New Roman" style:font-name-complex="Aria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-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Wingdings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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Wingdings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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Wingdings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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Wingdings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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Wingdings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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5.061cm" svg:height="0.96cm" draw:style-name="FR1" text:anchor-type="page" draw:z-index="4"><draw:text-box fo:min-height="0.96cm"><text:p text:style-name="P2"><text:span text:style-name="T2_1">OFFICIAL<text:s/>-<text:s/>FOR<text:s/>PUBLIC<text:s/>RELEASE</text:span></text:p></draw:text-box><svg:desc>OFFICIAL - FOR PUBLIC RELEASE</svg:desc></draw:frame></text:p>
      </style:header>
      <style:footer>
        <text:p text:style-name="P3"><draw:frame svg:x="0cm" svg:y="0cm" svg:width="5.061cm" svg:height="0.96cm" draw:style-name="FR2" text:anchor-type="page" draw:z-index="10"><draw:text-box fo:min-height="0.96cm"><text:p text:style-name="P4"><text:span text:style-name="T4_1">OFFICIAL<text:s/>-<text:s/>FOR<text:s/>PUBLIC<text:s/>RELEASE</text:span></text:p></draw:text-box><svg:desc>OFFICIAL - FOR PUBLIC RELEASE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SECE Annual Review 2025</dc:title>
    <meta:initial-creator/>
    <meta:creation-date>2026-05-29T14:36:00</meta:creation-date>
    <dc:creator/>
    <dc:date>2026-05-29T14:37:00</dc:date>
    <meta:editing-cycles>1</meta:editing-cycles>
    <meta:document-statistic meta:page-count="17" meta:paragraph-count="353" meta:row-count="1021" meta:word-count="9529" meta:character-count="63301" meta:non-whitespace-character-count="54125"/>
    <meta:user-defined meta:name="ClassificationContentMarkingFooterFontProps">#000000,10,Aptos</meta:user-defined>
    <meta:user-defined meta:name="ClassificationContentMarkingFooterShapeIds">679b43e6,27688811,4a4657ee</meta:user-defined>
    <meta:user-defined meta:name="ClassificationContentMarkingFooterText">OFFICIAL - FOR PUBLIC RELEASE</meta:user-defined>
    <meta:user-defined meta:name="ClassificationContentMarkingHeaderFontProps">#000000,10,Aptos</meta:user-defined>
    <meta:user-defined meta:name="ClassificationContentMarkingHeaderShapeIds">dbb2540,2af5853f,4049f187</meta:user-defined>
    <meta:user-defined meta:name="ClassificationContentMarkingHeaderText">OFFICIAL - FOR PUBLIC RELEASE</meta:user-defined>
    <meta:user-defined meta:name="ContentTypeId">0x010100A9E804AD2130B047BEB1B1355903FA5907001D96F2CC10B7684482B545C1E578A924</meta:user-defined>
  </office:meta>
</office:document-meta>
</file>