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Gothic" svg:font-family="MS Gothic" style:font-pitch="fixed" style:font-family-generic="modern"/>
    <style:font-face style:name="Segoe UI Symbol" svg:font-family="Segoe UI Symbol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right="-0.25cm"/>
    </style:style>
    <style:style style:name="T1_1" style:family="text">
      <style:text-properties fo:font-size="18pt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margin-right="-0.25cm"/>
      <style:text-properties fo:font-weight="bold" style:font-weight-asian="bold" style:font-weight-complex="bold"/>
    </style:style>
    <style:style style:name="P3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1" style:family="table">
      <style:table-properties table:align="left" style:width="16.02cm" fo:margin-left="-0.265cm"/>
    </style:style>
    <style:style style:name="Column1" style:family="table-column">
      <style:table-column-properties style:column-width="3.149cm"/>
    </style:style>
    <style:style style:name="Column2" style:family="table-column">
      <style:table-column-properties style:column-width="5.32cm"/>
    </style:style>
    <style:style style:name="Column3" style:family="table-column">
      <style:table-column-properties style:column-width="3.149cm"/>
    </style:style>
    <style:style style:name="Column4" style:family="table-column">
      <style:table-column-properties style:column-width="4.403cm"/>
    </style:style>
    <style:style style:name="Row1" style:family="table-row">
      <style:table-row-properties style:min-row-height="0.714cm"/>
    </style:style>
    <style:style style:name="Cell1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4" style:family="paragraph" style:parent-style-name="Normal">
      <style:paragraph-properties/>
    </style:style>
    <style:style style:name="T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" style:family="paragraph" style:parent-style-name="Normal">
      <style:paragraph-properties/>
    </style:style>
    <style:style style:name="T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" style:family="table-row">
      <style:table-row-properties style:min-row-height="0.873cm"/>
    </style:style>
    <style:style style:name="Cell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" style:family="paragraph" style:parent-style-name="Normal">
      <style:paragraph-properties/>
    </style:style>
    <style:style style:name="T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" style:family="paragraph" style:parent-style-name="Normal">
      <style:paragraph-properties/>
    </style:style>
    <style:style style:name="T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" style:family="paragraph" style:parent-style-name="Normal">
      <style:paragraph-properties/>
    </style:style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" style:family="paragraph" style:parent-style-name="Normal">
      <style:paragraph-properties/>
    </style:style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3" style:family="table-row">
      <style:table-row-properties style:min-row-height="0.952cm"/>
    </style:style>
    <style:style style:name="Cell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" style:family="paragraph" style:parent-style-name="Normal">
      <style:paragraph-properties/>
    </style:style>
    <style:style style:name="T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" style:family="paragraph" style:parent-style-name="Normal">
      <style:paragraph-properties/>
    </style:style>
    <style:style style:name="T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1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" style:family="paragraph" style:parent-style-name="Normal">
      <style:paragraph-properties/>
    </style:style>
    <style:style style:name="T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" style:family="paragraph" style:parent-style-name="Normal">
      <style:paragraph-properties/>
    </style:style>
    <style:style style:name="T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" style:family="table-row">
      <style:table-row-properties style:min-row-height="0.952cm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" style:family="paragraph" style:parent-style-name="Normal">
      <style:paragraph-properties/>
    </style:style>
    <style:style style:name="T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Normal">
      <style:paragraph-properties/>
    </style:style>
    <style:style style:name="T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" style:family="paragraph" style:parent-style-name="Normal">
      <style:paragraph-properties/>
    </style:style>
    <style:style style:name="T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7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18" style:family="paragraph" style:parent-style-name="Normal">
      <style:paragraph-properties/>
    </style:style>
    <style:style style:name="T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" style:family="paragraph" style:parent-style-name="Normal">
      <style:paragraph-properties/>
    </style:style>
    <style:style style:name="T1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5" style:family="table-row">
      <style:table-row-properties style:min-row-height="0.952cm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0" style:family="paragraph" style:parent-style-name="Normal">
      <style:paragraph-properties/>
    </style:style>
    <style:style style:name="T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" style:family="paragraph" style:parent-style-name="Normal">
      <style:paragraph-properties/>
    </style:style>
    <style:style style:name="T2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2" style:family="paragraph" style:parent-style-name="Normal">
      <style:paragraph-properties/>
    </style:style>
    <style:style style:name="T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Normal">
      <style:paragraph-properties/>
    </style:style>
    <style:style style:name="T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24" style:family="paragraph" style:parent-style-name="Normal">
      <style:paragraph-properties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25" style:family="paragraph" style:parent-style-name="Normal">
      <style:paragraph-properties/>
    </style:style>
    <style:style style:name="T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6" style:family="table-row">
      <style:table-row-properties style:min-row-height="0.952cm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" style:family="paragraph" style:parent-style-name="Normal">
      <style:paragraph-properties/>
    </style:style>
    <style:style style:name="T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Normal">
      <style:paragraph-properties/>
    </style:style>
    <style:style style:name="T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" style:family="paragraph" style:parent-style-name="Normal">
      <style:paragraph-properties/>
    </style:style>
    <style:style style:name="T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" style:family="paragraph" style:parent-style-name="Normal">
      <style:paragraph-properties/>
    </style:style>
    <style:style style:name="T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9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7" style:family="table-row">
      <style:table-row-properties style:min-row-height="0.952cm"/>
    </style:style>
    <style:style style:name="Cell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0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1" style:family="paragraph" style:parent-style-name="Normal">
      <style:paragraph-properties/>
      <style:text-properties fo:background-color="#ffff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paragraph-properties/>
    </style:style>
    <style:style style:name="T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3" style:family="paragraph" style:parent-style-name="Normal">
      <style:paragraph-properties/>
    </style:style>
    <style:style style:name="T3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34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2" style:family="table">
      <style:table-properties table:align="left" style:width="16.057cm" fo:margin-left="-0.265cm"/>
    </style:style>
    <style:style style:name="Column5" style:family="table-column">
      <style:table-column-properties style:column-width="3.048cm" style:use-optimal-column-width="false"/>
    </style:style>
    <style:style style:name="Column6" style:family="table-column">
      <style:table-column-properties style:column-width="13.009cm" style:use-optimal-column-width="false"/>
    </style:style>
    <style:style style:name="Row8" style:family="table-row">
      <style:table-row-properties style:min-row-height="0.609cm" style:use-optimal-row-height="false"/>
    </style:style>
    <style:style style:name="Cell27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5" style:family="paragraph" style:parent-style-name="Normal">
      <style:paragraph-properties/>
    </style:style>
    <style:style style:name="T3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" style:family="table-row">
      <style:table-row-properties style:min-row-height="3.598cm" style:use-optimal-row-height="false"/>
    </style:style>
    <style:style style:name="Cell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6" style:family="paragraph" style:parent-style-name="Normal">
      <style:paragraph-properties/>
    </style:style>
    <style:style style:name="T3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7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7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7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7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7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7_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7_10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8" style:family="paragraph" style:parent-style-name="Normal">
      <style:paragraph-properties/>
      <style:text-properties fo:font-style="italic" style:font-style-asian="italic" style:font-style-complex="italic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9" style:family="paragraph" style:parent-style-name="Normal">
      <style:paragraph-properties fo:text-align="justify" fo:margin-bottom="0.353cm"/>
    </style:style>
    <style:style style:name="T3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9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9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9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9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9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9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9_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9_10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9_1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9_1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9_1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9_1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9_1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0" style:family="paragraph" style:parent-style-name="Normal">
      <style:paragraph-properties fo:text-align="justify" fo:margin-bottom="0.353cm"/>
    </style:style>
    <style:style style:name="T4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1" style:family="paragraph" style:parent-style-name="List_20_Paragraph">
      <style:paragraph-properties fo:text-align="justify" fo:text-indent="-0.635cm" fo:margin-left="0.635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1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1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1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1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1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1_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2" style:family="paragraph" style:parent-style-name="List_20_Paragraph">
      <style:paragraph-properties fo:text-align="justify" fo:margin-left="0.635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3" style:family="paragraph" style:parent-style-name="List_20_Paragraph">
      <style:paragraph-properties fo:text-align="justify" fo:text-indent="-0.635cm" fo:margin-left="0.635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4" style:family="paragraph" style:parent-style-name="List_20_Paragraph">
      <style:paragraph-properties fo:text-align="justify" fo:margin-left="0.635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5" style:family="paragraph" style:parent-style-name="List_20_Paragraph">
      <style:paragraph-properties fo:text-align="justify" fo:text-indent="-0.635cm" fo:margin-left="0.635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5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5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5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5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5_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6" style:family="paragraph" style:parent-style-name="Normal">
      <style:paragraph-properties fo:text-align="justify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7" style:family="paragraph" style:parent-style-name="Normal">
      <style:paragraph-properties fo:text-align="justify"/>
    </style:style>
    <style:style style:name="T47_1" style:family="text" style:parent-style-name="normaltextrun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0" style:family="table-row">
      <style:table-row-properties style:min-row-height="3.598cm" style:use-optimal-row-height="false"/>
    </style:style>
    <style:style style:name="Cell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8" style:family="paragraph" style:parent-style-name="Normal">
      <style:paragraph-properties/>
    </style:style>
    <style:style style:name="T4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49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49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49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49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49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49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49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49_1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49_1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_1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_1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_1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_20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_2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_2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0" style:family="paragraph" style:parent-style-name="Normal">
      <style:paragraph-properties fo:text-align="justify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1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1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1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2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2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2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2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2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2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2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2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2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2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3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_3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2" style:family="paragraph" style:parent-style-name="Normal">
      <style:paragraph-properties fo:text-align="justify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4" style:family="paragraph" style:parent-style-name="Normal">
      <style:paragraph-properties fo:text-align="justify" fo:line-height="108%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55" style:family="paragraph" style:parent-style-name="Normal">
      <style:paragraph-properties fo:text-align="justify" fo:line-height="108%"/>
    </style:style>
    <style:style style:name="T5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1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1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1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1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1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2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2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2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2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2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2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2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2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2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2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3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3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3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3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3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3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3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3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3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3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4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4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4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4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5_4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56" style:family="paragraph" style:parent-style-name="Normal">
      <style:paragraph-properties fo:text-align="justify" fo:line-height="108%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57" style:family="paragraph" style:parent-style-name="Normal">
      <style:paragraph-properties fo:text-align="justify" fo:line-height="108%"/>
    </style:style>
    <style:style style:name="T5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7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7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7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7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57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58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59" style:family="paragraph" style:parent-style-name="Normal">
      <style:paragraph-properties fo:line-height="108%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60" style:family="paragraph" style:parent-style-name="Normal">
      <style:paragraph-properties fo:line-height="108%"/>
    </style:style>
    <style:style style:name="T60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0_2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0_3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61" style:family="paragraph" style:parent-style-name="Normal">
      <style:paragraph-properties fo:line-height="108%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62" style:family="paragraph" style:parent-style-name="Normal">
      <style:paragraph-properties fo:line-height="108%"/>
    </style:style>
    <style:style style:name="T6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1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1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1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1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1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2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2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2_2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63" style:family="paragraph" style:parent-style-name="Normal">
      <style:paragraph-properties fo:line-height="108%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64" style:family="paragraph" style:parent-style-name="Normal">
      <style:paragraph-properties fo:line-height="108%"/>
    </style:style>
    <style:style style:name="T6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4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4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4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4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4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4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4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4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4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4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4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65" style:family="paragraph" style:parent-style-name="Normal">
      <style:paragraph-properties fo:line-height="115%" fo:margin-bottom="0.28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6" style:family="paragraph" style:parent-style-name="Normal">
      <style:paragraph-properties fo:line-height="108%"/>
    </style:style>
    <style:style style:name="T6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6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6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66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67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68" style:family="paragraph" style:parent-style-name="Normal">
      <style:paragraph-properties/>
    </style:style>
    <style:style style:name="T68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69" style:family="paragraph" style:parent-style-name="Normal">
      <style:paragraph-properties/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70" style:family="paragraph" style:parent-style-name="Normal">
      <style:paragraph-properties/>
    </style:style>
    <style:style style:name="T7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70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0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0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71" style:family="paragraph" style:parent-style-name="Normal">
      <style:paragraph-properties/>
      <style:text-properties fo:background-color="#ffff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72" style:family="paragraph" style:parent-style-name="Normal">
      <style:paragraph-properties/>
      <style:text-properties fo:background-color="#ffff00"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73" style:family="paragraph" style:parent-style-name="Normal">
      <style:paragraph-properties/>
    </style:style>
    <style:style style:name="T73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74" style:family="paragraph" style:parent-style-name="Normal">
      <style:paragraph-properties/>
      <style:text-properties fo:background-color="#ffff00"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75" style:family="paragraph" style:parent-style-name="Normal">
      <style:paragraph-properties/>
    </style:style>
    <style:style style:name="T7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5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5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5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5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5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5_9" style:family="text" style:parent-style-name="Normal">
      <style:text-properties fo:font-size="10pt" style:font-size-asian="10pt" style:font-size-complex="10pt" fo:language-asian="en" fo:country-asian="GB"/>
    </style:style>
    <style:style style:name="P76" style:family="paragraph" style:parent-style-name="Footnote_20_text"/>
    <style:style style:name="T76_1" style:family="text"/>
    <style:style style:name="T76_2" style:family="text"/>
    <style:style style:name="T76_3" style:family="text" style:parent-style-name="Internet_20_link">
      <style:text-properties fo:language="en" fo:country="ZW"/>
    </style:style>
    <style:style style:name="P77" style:family="paragraph" style:parent-style-name="Footnote_20_text">
      <style:text-properties fo:language="en" fo:country="ZW"/>
    </style:style>
    <style:style style:name="T7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7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7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7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7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7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7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7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7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7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7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77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78" style:family="paragraph" style:parent-style-name="Normal">
      <style:paragraph-properties/>
      <style:text-properties fo:background-color="#ffff00"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79" style:family="paragraph" style:parent-style-name="Normal">
      <style:paragraph-properties/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11" style:family="table-row">
      <style:table-row-properties style:min-row-height="3.598cm" style:use-optimal-row-height="false"/>
    </style:style>
    <style:style style:name="Cell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0" style:family="paragraph" style:parent-style-name="Normal">
      <style:paragraph-properties/>
    </style:style>
    <style:style style:name="T8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1" style:family="paragraph" style:parent-style-name="Normal">
      <style:paragraph-properties/>
    </style:style>
    <style:style style:name="T81_1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82" style:family="paragraph" style:parent-style-name="Normal">
      <style:paragraph-properties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83" style:family="paragraph" style:parent-style-name="Normal">
      <style:paragraph-properties/>
    </style:style>
    <style:style style:name="T83_1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84" style:family="paragraph" style:parent-style-name="Normal">
      <style:paragraph-properties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85" style:family="paragraph" style:parent-style-name="Normal">
      <style:paragraph-properties/>
    </style:style>
    <style:style style:name="T85_1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5_2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85_3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86" style:family="paragraph" style:parent-style-name="Normal">
      <style:paragraph-properties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87" style:family="paragraph" style:parent-style-name="Normal">
      <style:paragraph-properties/>
    </style:style>
    <style:style style:name="T8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1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1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1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1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1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2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2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87_2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12" style:family="table-row">
      <style:table-row-properties style:min-row-height="3.598cm" style:use-optimal-row-height="false"/>
    </style:style>
    <style:style style:name="Cell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8" style:family="paragraph" style:parent-style-name="Normal">
      <style:paragraph-properties/>
    </style:style>
    <style:style style:name="T8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9" style:family="paragraph" style:parent-style-name="Normal">
      <style:paragraph-properties/>
    </style:style>
    <style:style style:name="T89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0" style:family="paragraph" style:parent-style-name="Normal">
      <style:paragraph-properties/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1" style:family="paragraph" style:parent-style-name="Normal">
      <style:paragraph-properties fo:line-height="108%"/>
    </style:style>
    <style:style style:name="T91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2" style:family="paragraph" style:parent-style-name="Normal">
      <style:paragraph-properties/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3" style:family="paragraph" style:parent-style-name="List_20_Paragraph">
      <style:paragraph-properties fo:text-indent="-1.27cm" fo:margin-left="1.905cm"/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3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4" style:family="paragraph" style:parent-style-name="List_20_Paragraph">
      <style:paragraph-properties fo:text-indent="-1.27cm" fo:margin-left="1.905cm"/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4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5" style:family="paragraph" style:parent-style-name="List_20_Paragraph">
      <style:paragraph-properties fo:text-indent="-1.27cm" fo:margin-left="1.905cm"/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5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6" style:family="paragraph" style:parent-style-name="List_20_Paragraph">
      <style:paragraph-properties fo:text-indent="-1.27cm" fo:margin-left="1.905cm"/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6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7" style:family="paragraph" style:parent-style-name="Normal">
      <style:paragraph-properties/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8" style:family="paragraph" style:parent-style-name="Normal">
      <style:paragraph-properties/>
    </style:style>
    <style:style style:name="T98_1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98_2" style:family="text"/>
    <style:style style:name="T98_3" style:family="text" style:parent-style-name="Internet_20_link">
      <style:text-properties fo:font-style="italic" style:font-style-asian="italic" style:font-style-complex="italic" fo:color="#0000ff" style:font-name="Arial" fo:font-size="10pt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98_4" style:family="text" style:parent-style-name="Internet_20_link">
      <style:text-properties fo:font-style="italic" style:font-style-asian="italic" style:font-style-complex="italic" fo:color="#0000ff" style:font-name="Arial" fo:font-size="10pt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98_5" style:family="text"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99" style:family="paragraph" style:parent-style-name="Normal">
      <style:paragraph-properties/>
      <style:text-properties fo:font-style="italic" style:font-style-asian="italic" style:font-style-complex="italic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00" style:family="paragraph" style:parent-style-name="Normal">
      <style:paragraph-properties/>
    </style:style>
    <style:style style:name="T10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0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01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1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1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1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02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2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03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104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4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4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4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4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4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4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4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4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4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104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13" style:family="table-row">
      <style:table-row-properties style:min-row-height="3.598cm" style:use-optimal-row-height="false"/>
    </style:style>
    <style:style style:name="Cell3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5" style:family="paragraph" style:parent-style-name="Normal">
      <style:paragraph-properties/>
    </style:style>
    <style:style style:name="T10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6" style:family="paragraph" style:parent-style-name="Normal">
      <style:paragraph-properties/>
    </style:style>
    <style:style style:name="T10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0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0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06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06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07" style:family="paragraph" style:parent-style-name="Normal"/>
    <style:style style:name="T107_1" style:family="text">
      <style:text-properties style:font-name="MS Gothic" fo:font-size="11pt" style:font-name-asian="MS Gothic" style:font-size-asian="11pt" style:font-name-complex="Arial" style:font-size-complex="11pt" fo:language="en" fo:language-asian="en" fo:language-complex="ar" fo:country="GB" fo:country-asian="US" fo:country-complex="SA"/>
    </style:style>
    <style:style style:name="T10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7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08" style:family="paragraph" style:parent-style-name="Normal"/>
    <style:style style:name="T108_1" style:family="text">
      <style:text-properties style:font-name="MS Gothic" fo:font-size="11pt" style:font-name-asian="MS Gothic" style:font-size-asian="11pt" style:font-name-complex="Arial" style:font-size-complex="11pt" fo:language="en" fo:language-asian="en" fo:language-complex="ar" fo:country="GB" fo:country-asian="US" fo:country-complex="SA"/>
    </style:style>
    <style:style style:name="T10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0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09" style:family="paragraph" style:parent-style-name="Normal"/>
    <style:style style:name="T109_1" style:family="text">
      <style:text-properties style:font-name="Segoe UI Symbol" fo:font-size="12pt" style:font-name-asian="MS Gothic" style:font-size-asian="12pt" style:font-name-complex="Segoe UI Symbol" style:font-size-complex="12pt" fo:language="en" fo:language-asian="en" fo:language-complex="ar" fo:country="GB" fo:country-asian="US" fo:country-complex="SA"/>
    </style:style>
    <style:style style:name="T10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10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4" style:family="table-row">
      <style:table-row-properties style:min-row-height="3.598cm" style:use-optimal-row-height="false"/>
    </style:style>
    <style:style style:name="Cell3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1" style:family="paragraph" style:parent-style-name="Normal">
      <style:paragraph-properties/>
    </style:style>
    <style:style style:name="T11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1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2" style:family="paragraph" style:parent-style-name="Normal">
      <style:paragraph-properties/>
    </style:style>
    <style:style style:name="T112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13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14" style:family="paragraph" style:parent-style-name="Normal">
      <style:paragraph-properties/>
    </style:style>
    <style:style style:name="T114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4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14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15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16" style:family="paragraph" style:parent-style-name="Normal">
      <style:paragraph-properties/>
    </style:style>
    <style:style style:name="T11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1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1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1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1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1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2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2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2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2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2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2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2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2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6_2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" style:family="table-row">
      <style:table-row-properties style:min-row-height="3.598cm" style:use-optimal-row-height="false"/>
    </style:style>
    <style:style style:name="Cell4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7" style:family="paragraph" style:parent-style-name="Normal">
      <style:paragraph-properties/>
    </style:style>
    <style:style style:name="T11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8" style:family="paragraph" style:parent-style-name="Normal">
      <style:paragraph-properties/>
    </style:style>
    <style:style style:name="T118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19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120" style:family="paragraph" style:parent-style-name="Normal">
      <style:paragraph-properties/>
    </style:style>
    <style:style style:name="T120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20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20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20_4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21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22" style:family="paragraph" style:parent-style-name="Normal">
      <style:paragraph-properties/>
    </style:style>
    <style:style style:name="T122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23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24" style:family="paragraph" style:parent-style-name="Normal">
      <style:paragraph-properties/>
    </style:style>
    <style:style style:name="T124_1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24_2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124_3" style:family="text"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25" style:family="paragraph" style:parent-style-name="Normal">
      <style:paragraph-properties/>
      <style:text-properties fo:font-style="italic" style:font-style-asian="italic" style:font-style-complex="italic"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26" style:family="paragraph" style:parent-style-name="Normal">
      <style:paragraph-properties/>
    </style:style>
    <style:style style:name="T12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2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26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26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26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26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26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26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 style:text-underline-style="solid" style:text-underline-color="font-color"/>
    </style:style>
    <style:style style:name="T126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26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26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26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127" style:family="paragraph" style:parent-style-name="Normal">
      <style:paragraph-properties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128" style:family="paragraph" style:parent-style-name="Normal">
      <style:paragraph-properties/>
    </style:style>
    <style:style style:name="T12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2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2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28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129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P130" style:family="paragraph" style:parent-style-name="Normal">
      <style:paragraph-properties fo:text-indent="1.337cm" fo:margin-left="-1.588cm"/>
    </style:style>
    <style:style style:name="T130_1" style:family="text" style:parent-style-name="normaltextrun">
      <style:text-properties fo:background-color="#ffffff" fo:color="#d13438" style:text-underline-style="solid" style:text-underline-color="font-color"/>
    </style:style>
    <style:style style:name="P131" style:family="paragraph" style:parent-style-name="Normal"/>
    <style:style style:name="P132" style:family="paragraph" style:parent-style-name="Normal"/>
    <style:style style:name="T132_1" style:family="text"/>
    <style:style style:name="T132_2" style:family="text"/>
    <style:style style:name="T132_3" style:family="text"/>
    <style:style style:name="T132_4" style:family="text"/>
  </office:automatic-styles>
  <office:body>
    <office:text>
      <text:p text:style-name="P1"><text:span text:style-name="T1_1">BUSINESS<text:s/>CASE<text:s/>ADDENDUM</text:span></text:p>
      <text:p text:style-name="P2"/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PROGRAMME<text:s/>TITLE</text:span></text:p>
          </table:table-cell>
          <table:table-cell table:style-name="Cell2" table:number-columns-spanned="3">
            <text:p text:style-name="P5"><text:span text:style-name="T5_1">UK-Rwanda<text:s/>Trade<text:s/>and<text:s/>Investment<text:s/>Programme</text:span></text:p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Directorate/<text:s/>Post</text:span><text:span text:style-name="T6_2"> </text:span></text:p>
          </table:table-cell>
          <table:table-cell table:style-name="Cell4">
            <text:p text:style-name="P7"><text:span text:style-name="T7_1"> </text:span><text:span text:style-name="T7_2">British<text:s/>H</text:span><text:span text:style-name="T7_3">i</text:span><text:span text:style-name="T7_4">gh<text:s/>Commission,<text:s/>Kigali</text:span></text:p>
          </table:table-cell>
          <table:table-cell table:style-name="Cell5">
            <text:p text:style-name="P8"><text:span text:style-name="T8_1">Contact<text:s/>name</text:span></text:p>
          </table:table-cell>
          <table:table-cell table:style-name="Cell6">
            <text:p text:style-name="P9"><text:span text:style-name="T9_1"> </text:span><text:span text:style-name="T9_2">Robert<text:s/>Hale</text:span></text:p>
          </table:table-cell>
        </table:table-row>
        <table:table-row table:style-name="Row3">
          <table:table-cell table:style-name="Cell7">
            <text:p text:style-name="P10"><text:span text:style-name="T10_1">Original<text:s/>programme<text:s/>budget</text:span><text:span text:style-name="T10_2"> </text:span></text:p>
          </table:table-cell>
          <table:table-cell table:style-name="Cell8">
            <text:p text:style-name="P11"><text:span text:style-name="T11_1"> </text:span><text:span text:style-name="T11_2">£</text:span><text:span text:style-name="T11_3">4.5</text:span><text:span text:style-name="T11_4">m</text:span><text:span text:style-name="T11_5"><text:s/></text:span><text:span text:style-name="T11_6">in<text:s/>BC</text:span><text:span text:style-name="T11_7"><text:s/>(c.<text:s/>£</text:span><text:span text:style-name="T11_8">1.1m<text:s/></text:span><text:span text:style-name="T11_9">budgeted<text:s/>on<text:s/>AMP<text:s/>for<text:s/>lifetime<text:s/>of<text:s/>the<text:s/>programme)</text:span></text:p>
          </table:table-cell>
          <table:table-cell table:style-name="Cell9">
            <text:p text:style-name="P12"><text:span text:style-name="T12_1">Country<text:s/>or<text:s/>region<text:s/>targeted</text:span><text:span text:style-name="T12_2"> </text:span></text:p>
          </table:table-cell>
          <table:table-cell table:style-name="Cell10">
            <text:p text:style-name="P13"><text:span text:style-name="T13_1"> </text:span><text:span text:style-name="T13_2">Rwanda</text:span></text:p>
          </table:table-cell>
        </table:table-row>
        <table:table-row table:style-name="Row4">
          <table:table-cell table:style-name="Cell11">
            <text:p text:style-name="P14"><text:span text:style-name="T14_1">Cost<text:s/>extension<text:s/>value<text:s/>(if<text:s/>applicable)</text:span></text:p>
          </table:table-cell>
          <table:table-cell table:style-name="Cell12">
            <text:p text:style-name="P15"><text:span text:style-name="T15_1">N/A</text:span></text:p>
          </table:table-cell>
          <table:table-cell table:style-name="Cell13">
            <text:p text:style-name="P16"><text:span text:style-name="T16_1">Original<text:s/>BC<text:s/>approver<text:s/>(Minister,<text:s/>DG,<text:s/>HoM,<text:s/>Director,</text:span></text:p>
            <text:p text:style-name="P17"/>
            <text:p text:style-name="P18"><text:span text:style-name="T18_1"><text:s/>Dep.<text:s/>Director)</text:span></text:p>
          </table:table-cell>
          <table:table-cell table:style-name="Cell14">
            <text:p text:style-name="P19"><text:span text:style-name="T19_1">Development<text:s/>Director</text:span></text:p>
          </table:table-cell>
        </table:table-row>
        <table:table-row table:style-name="Row5">
          <table:table-cell table:style-name="Cell15">
            <text:p text:style-name="P20"><text:span text:style-name="T20_1">New<text:s/>increased<text:s/>or<text:s/>reduced<text:s/>programme<text:s/>budget<text:s/>(if<text:s/>applicable)</text:span></text:p>
          </table:table-cell>
          <table:table-cell table:style-name="Cell16">
            <text:p text:style-name="P21"><text:span text:style-name="T21_1">N/A</text:span></text:p>
          </table:table-cell>
          <table:table-cell table:style-name="Cell17">
            <text:p text:style-name="P22"><text:span text:style-name="T22_1">Original<text:s/>programme<text:s/>start<text:s/>and<text:s/>end<text:s/>dates</text:span></text:p>
          </table:table-cell>
          <table:table-cell table:style-name="Cell18">
            <text:p text:style-name="P23"><text:span text:style-name="T23_1">November<text:s/>2023<text:s/>to</text:span></text:p>
            <text:p text:style-name="P24"/>
            <text:p text:style-name="P25"><text:span text:style-name="T25_1">Octo</text:span><text:span text:style-name="T25_2">ber<text:s/>2028</text:span></text:p>
          </table:table-cell>
        </table:table-row>
        <table:table-row table:style-name="Row6">
          <table:table-cell table:style-name="Cell19">
            <text:p text:style-name="P26"><text:span text:style-name="T26_1">L</text:span><text:span text:style-name="T26_2">atest<text:s/>AR<text:s/></text:span><text:span text:style-name="T26_3">programme<text:s/>score</text:span><text:span text:style-name="T26_4"><text:s/></text:span></text:p>
          </table:table-cell>
          <table:table-cell table:style-name="Cell20">
            <text:p text:style-name="P27"><text:span text:style-name="T27_1">A<text:s/>(meeting<text:s/>expectations)<text:s/>-<text:s/></text:span><text:span text:style-name="T27_2">November<text:s/>202</text:span><text:span text:style-name="T27_3">5</text:span></text:p>
          </table:table-cell>
          <table:table-cell table:style-name="Cell21">
            <text:p text:style-name="P28"><text:span text:style-name="T28_1">New<text:s/>programme<text:s/>end<text:s/>date<text:s/>(if<text:s/>applicable)</text:span></text:p>
          </table:table-cell>
          <table:table-cell table:style-name="Cell22">
            <text:p text:style-name="P29"><text:span text:style-name="T29_1">The<text:s/>programme<text:s/></text:span><text:span text:style-name="T29_2">end<text:s/>date<text:s/>is<text:s/>planned<text:s/>for<text:s/>July<text:s/>2027<text:s/>when<text:s/>a<text:s/>new<text:s/>BHC<text:s/>Kigali<text:s/>programme<text:s/>(IGNITE)<text:s/></text:span><text:span text:style-name="T29_3">will<text:s/>be</text:span><text:span text:style-name="T29_4"><text:s/>launched</text:span></text:p>
          </table:table-cell>
        </table:table-row>
        <table:table-row table:style-name="Row7"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><text:span text:style-name="T32_1">Programme<text:s/>ID</text:span></text:p>
          </table:table-cell>
          <table:table-cell table:style-name="Cell26">
            <text:p text:style-name="P33"><text:span text:style-name="T33_1">400150</text:span></text:p>
          </table:table-cell>
        </table:table-row>
      </table:table>
      <text:p text:style-name="P34"/>
      <table:table table:style-name="Table2">
        <table:table-column table:style-name="Column5"/>
        <table:table-column table:style-name="Column6"/>
        <table:table-row table:style-name="Row8">
          <table:table-cell table:style-name="Cell27" table:number-columns-spanned="2">
            <text:p text:style-name="P35"><text:span text:style-name="T35_1">Detailed<text:s/>information </text:span><text:span text:style-name="T35_2"> </text:span></text:p>
          </table:table-cell>
          <table:covered-table-cell/>
        </table:table-row>
        <table:table-row table:style-name="Row9">
          <table:table-cell table:style-name="Cell28">
            <text:p text:style-name="P36"><text:span text:style-name="T36_1">Programme<text:s/>summary</text:span></text:p>
          </table:table-cell>
          <table:table-cell table:style-name="Cell29">
            <text:p text:style-name="P37"><text:span text:style-name="T37_1">The<text:s/>UK-Rwanda<text:s/>Trade<text:s/>and<text:s/>Investment<text:s/>Partnership<text:s/>programme<text:s/>was<text:s/>designed<text:s/>to<text:s/>strengthen<text:s/>the<text:s/>bilateral<text:s/>relationship<text:s/>between<text:s/>the<text:s/>UK<text:s/>and<text:s/>Rwanda<text:s/>and<text:s/>promote<text:s/>mutual<text:s/>prosperity<text:s/>and<text:s/>inclusive<text:s/>economic<text:s/>development.</text:span><text:span text:style-name="T37_2"><text:s/>The<text:s/>portfolio<text:s/>of<text:s/>interventions<text:s/>in<text:s/>the<text:s/>first<text:s/>year<text:s/>of<text:s/>the<text:s/>programme<text:s/>was<text:s/>designed<text:s/>to<text:s/>be<text:s/>both<text:s/>proactive<text:s/>and<text:s/>responsive<text:s/>to<text:s/>the<text:s/>market<text:s/>and<text:s/>priorities<text:s/>of<text:s/>the<text:s/>UK<text:s/>and<text:s/>Rwanda<text:s/>in<text:s/>the<text:s/>areas<text:s/>of<text:s/>trade<text:s/>and<text:s/>investment.<text:s/>The<text:s/>interventions<text:s/>leverage</text:span><text:span text:style-name="T37_3">d</text:span><text:span text:style-name="T37_4"><text:s/></text:span><text:span text:style-name="T37_5">the<text:s/></text:span><text:span text:style-name="T37_6">UK’s<text:s/>high-level<text:s/>convening<text:s/>power,<text:s/>and<text:s/>strategic<text:s/>relationship</text:span><text:span text:style-name="T37_7"><text:s/>with<text:s/>the</text:span><text:span text:style-name="T37_8"><text:s/>Rwandan<text:s/>government</text:span><text:span text:style-name="T37_9"><text:s/>(GoR)</text:span><text:span text:style-name="T37_10">.</text:span></text:p>
            <text:p text:style-name="P38"/>
            <text:p text:style-name="P39"><text:span text:style-name="T39_1">The<text:s/>programme<text:s/>recognises<text:s/>the<text:s/>growing<text:s/>appetite<text:s/>of<text:s/>UK<text:s/>firms<text:s/></text:span><text:span text:style-name="T39_2">and<text:s/>investors<text:s/></text:span><text:span text:style-name="T39_3">to<text:s/></text:span><text:span text:style-name="T39_4">establish<text:s/>businesses<text:s/>and<text:s/></text:span><text:span text:style-name="T39_5">invest<text:s/>in<text:s/>Rwanda</text:span><text:span text:style-name="T39_6">,<text:s/>and<text:s/>its<text:s/>design<text:s/>was<text:s/>framed<text:s/>to<text:s/>serve<text:s/>as<text:s/>a<text:s/>vehicle<text:s/>to<text:s/>support<text:s/>Rwanda<text:s/>in<text:s/>actualising<text:s/>its<text:s/>long-term<text:s/>strategic<text:s/>plan<text:s/>to<text:s/>become<text:s/>an<text:s/>upper<text:s/>middle-income<text:s/>country<text:s/>by<text:s/>2035<text:s/>as<text:s/>well<text:s/>as<text:s/>actualising<text:s/>the<text:s/>trade<text:s/>and<text:s/>investment<text:s/>goals<text:s/>set<text:s/>out<text:s/>in<text:s/></text:span><text:span text:style-name="T39_7">GoR’s</text:span><text:span text:style-name="T39_8"><text:s/></text:span><text:span text:style-name="T39_9">National<text:s/>Strategy<text:s/>for<text:s/>Transformation</text:span><text:span text:style-name="T39_10"><text:s/>II</text:span><text:span text:style-name="T39_11"><text:s/>–<text:s/>leveraging<text:s/></text:span><text:span text:style-name="T39_12">the<text:s/></text:span><text:span text:style-name="T39_13">UK’s<text:s/>strong<text:s/>convening<text:s/>power,<text:s/>robust<text:s/>and<text:s/>diverse<text:s/>investment<text:s/>toolkit<text:s/></text:span><text:span text:style-name="T39_14">and<text:s/></text:span><text:span text:style-name="T39_15">targeted<text:s/>technical<text:s/>assistance.</text:span></text:p>
            <text:p text:style-name="P40"><text:span text:style-name="T40_1">The<text:s/>programme<text:s/>sets<text:s/>out<text:s/>clear<text:s/>policy<text:s/>objectives<text:s/>that<text:s/>aligns<text:s/>strongly<text:s/>with<text:s/>the<text:s/>priorities<text:s/>of<text:s/>both<text:s/>the<text:s/>UK<text:s/>and<text:s/>Rwanda<text:s/>government.<text:s/>These<text:s/>include<text:s/>the<text:s/>following,<text:s text:c="3"/></text:span></text:p>
            <text:list text:style-name="LS3" xml:id="list0">
              <text:list-item>
                <text:p text:style-name="P41"><text:span text:style-name="T41_1">Through<text:s/>the<text:s/>convening<text:s/>power<text:s/>of<text:s/>the<text:s/>UK<text:s/>Government,<text:s/>the<text:s/>programme<text:s/>would<text:s/>deliver<text:s/>a<text:s/>series<text:s/>of<text:s/>trade<text:s/>and<text:s/>investment<text:s/>activities</text:span><text:span text:style-name="T41_2"><text:s/>e.g.<text:s/>high-level<text:s/>UK-Rwanda<text:s/>Business<text:s/>Forum;<text:s/>trade<text:s/>and<text:s/>investment<text:s/>roundtables<text:s/>and<text:s/>missions;<text:s/>capacity<text:s/>building<text:s/>sessions<text:s/>with<text:s/>both<text:s/>government<text:s/>and<text:s/>the<text:s/>private<text:s/>sector;<text:s/>and<text:s/>support<text:s/>the<text:s/>UK-Africa<text:s/>Investment<text:s/>Summit.<text:s/>The<text:s/>aim<text:s/>of<text:s/>these<text:s/>convenings<text:s/>is<text:s/>anchored<text:s/>on<text:s/>the<text:s/>following<text:s/>objectives:<text:s/></text:span><text:span text:style-name="T41_3">i</text:span><text:span text:style-name="T41_4">)<text:s/>showcasing<text:s/>Rwanda<text:s/>as<text:s/>a<text:s/>preferred<text:s/>investment<text:s/>destination<text:s/>leveraging<text:s/>its<text:s/>favo</text:span><text:span text:style-name="T41_5">u</text:span><text:span text:style-name="T41_6">rable<text:s/>business<text:s/>climate,<text:s/>and<text:s/>strategic<text:s/>position<text:s/>within<text:s/>the<text:s/>EAC<text:s/>region;<text:s/></text:span><text:span text:style-name="T41_7">and,</text:span><text:span text:style-name="T41_8"><text:s/></text:span><text:span text:style-name="T41_9">ii)<text:s/>building<text:s/>sustainable<text:s/>commercial<text:s/>relationships<text:s/>that<text:s/>drive<text:s/>trade<text:s/>and<text:s/>investment<text:s/>growth<text:s/>in<text:s/>Rwanda.</text:span></text:p>
              </text:list-item>
            </text:list>
            <text:p text:style-name="P42"/>
            <text:list text:style-name="LS3" xml:id="list1" text:continue-list="list0">
              <text:list-item>
                <text:p text:style-name="P43"><text:span text:style-name="T43_1">Leverage<text:s/>the<text:s/>robust<text:s/>and<text:s/>diverse<text:s/>investment<text:s/>toolkit<text:s/>(in<text:s/>particular,<text:s/>the<text:s/>British<text:s/>Investment<text:s/>Partnerships,<text:s/>BIP<text:s/>vehicles)</text:span><text:span text:style-name="T43_2"><text:s/>such<text:s/>as<text:s/>UK<text:s/>Export<text:s/>Finance,<text:s/>British<text:s/>International<text:s/>Investment<text:s/>(BII),<text:s/>Private<text:s/>Infrastructure<text:s/>Development<text:s/>Group<text:s/>(PIDG),<text:s/>and<text:s/>Manufacturing<text:s/>Africa<text:s/>(MA)<text:s/>to<text:s/>support<text:s/>Rwanda<text:s/>in<text:s/>delivering<text:s/>on<text:s/>its<text:s/>policy<text:s/>priorities<text:s/>–<text:s/>creating<text:s/>decent<text:s/>and<text:s/>productive<text:s/>jobs<text:s/>as<text:s/>well<text:s/>as<text:s/>boosting<text:s/>exports.<text:s/>Th</text:span><text:span text:style-name="T43_3">e</text:span><text:span text:style-name="T43_4">s</text:span><text:span text:style-name="T43_5">e</text:span><text:span text:style-name="T43_6"><text:s/>policy<text:s/>objectives<text:s/>align<text:s/>with<text:s/>the<text:s/>Post’s<text:s/>bilateral<text:s/>programmes<text:s/>that<text:s/>are<text:s/>leveraging<text:s/>private<text:s/>investments<text:s/>in<text:s/>the<text:s/>tea<text:s/>sector<text:s/>(one<text:s/>of<text:s/>Rwanda’s<text:s/>top<text:s/>exports)<text:s/>and<text:s/>supporting<text:s/>crucial<text:s/>infrastructure<text:s/>projects<text:s/>to<text:s/>boost<text:s/>trade.<text:s/>This<text:s/>portfolio<text:s/>of<text:s/>interventions<text:s/>aims<text:s/>to<text:s/>contribute<text:s/>to<text:s/>inclusive<text:s/>economic<text:s/>growth,<text:s/>increase<text:s/>the<text:s/>flow<text:s/>of<text:s/>Foreign<text:s/>Direct<text:s/>Investment<text:s/>(FDI)<text:s/>and<text:s/>enhance<text:s/>Rwanda's<text:s/>business<text:s/>climate.<text:s/>In<text:s/>addition,<text:s/>they<text:s/>support<text:s/>Rwanda's<text:s/>private<text:s/>sector<text:s/>development<text:s/>in<text:s/>areas<text:s/>such<text:s/>as<text:s/>manufacturing,<text:s/>green<text:s/>economy,<text:s/>infrastructure,<text:s/>agriculture,<text:s/>research,<text:s/>and<text:s/>innovation.</text:span><text:span text:style-name="T43_7"><text:s/></text:span></text:p>
              </text:list-item>
            </text:list>
            <text:p text:style-name="P44"/>
            <text:list text:style-name="LS3" xml:id="list2" text:continue-list="list0">
              <text:list-item>
                <text:p text:style-name="P45"><text:span text:style-name="T45_1">Curate<text:s/>and<text:s/>deliver<text:s/>capacity<text:s/>building<text:s/>and<text:s/>market<text:s/>research<text:s/>interventions,<text:s/>including<text:s/>acting<text:s/>as<text:s/>a<text:s/>source<text:s/>of<text:s/>knowledge<text:s/>sharing<text:s/>and<text:s/>capacity<text:s/>building<text:s/>channel<text:s/>for<text:s/>both<text:s/>the<text:s/>Government<text:s/>of<text:s/>Rwanda<text:s/>and<text:s/>the<text:s/>private<text:s/>sector<text:s/>on<text:s/>trade<text:s/>and<text:s/>investment<text:s/>opportunities</text:span><text:span text:style-name="T45_2">,<text:s/>e.g.,<text:s/>trade<text:s/>preferential<text:s/>agreements<text:s/>–<text:s/>including<text:s/>the<text:s/>Developing<text:s/>Country<text:s/>Trading<text:s/>Scheme<text:s/>(DCTS),<text:s/>which<text:s/>could<text:s/>boost<text:s/>preference<text:s/>utilization<text:s/>and<text:s/>enhance<text:s/>trade<text:s/>flows<text:s/>between<text:s/>the<text:s/>two<text:s/>countries;<text:s/>support<text:s/>to<text:s/>the<text:s/>Rwanda<text:s/>Development<text:s/>Board<text:s/></text:span><text:span text:style-name="T45_3">(RDB)<text:s/></text:span><text:span text:style-name="T45_4">and<text:s/></text:span><text:span text:style-name="T45_5">Ministry<text:s/>of<text:s/>Commerce<text:s/>(</text:span><text:span text:style-name="T45_6">MINICOM</text:span><text:span text:style-name="T45_7">)</text:span><text:span text:style-name="T45_8"><text:s/>on<text:s/>investment<text:s/>facilitation<text:s/>and<text:s/>promotion,<text:s/>as<text:s/>well<text:s/>as<text:s/>identifying<text:s/>new<text:s/>growth/emerging<text:s/>sectors<text:s/>of<text:s/>investments.<text:s/>In<text:s/>addition,<text:s/>build<text:s/>capacity<text:s/>around<text:s/>investment<text:s/>opportunities<text:s/>and<text:s/>partnerships<text:s/>that<text:s/>could<text:s/>support<text:s/>an<text:s/>increased<text:s/>flow<text:s/>of<text:s/>FDI<text:s/>into<text:s/>the<text:s/></text:span><text:span text:style-name="T45_9">country.</text:span></text:p>
              </text:list-item>
            </text:list>
            <text:p text:style-name="P46"/>
            <text:p text:style-name="P47"><text:span text:style-name="T47_1"><text:s/></text:span></text:p>
          </table:table-cell>
        </table:table-row>
        <table:table-row table:style-name="Row10">
          <table:table-cell table:style-name="Cell30">
            <text:p text:style-name="P48"><text:span text:style-name="T48_1">C</text:span><text:span text:style-name="T48_2">hanges</text:span></text:p>
          </table:table-cell>
          <table:table-cell table:style-name="Cell31">
            <text:p text:style-name="P49"><text:span text:style-name="T49_1">The<text:s/>programme<text:s/>delivered<text:s/>on<text:s/>its<text:s/></text:span><text:span text:style-name="T49_2">early<text:s/></text:span><text:span text:style-name="T49_3">planned<text:s/>objectives</text:span><text:span text:style-name="T49_4">.</text:span><text:span text:style-name="T49_5"><text:s/></text:span><text:span text:style-name="T49_6">In<text:s/>particular,<text:s/></text:span><text:span text:style-name="T49_7">successes</text:span><text:span text:style-name="T49_8"><text:s/></text:span><text:span text:style-name="T49_9">were<text:s/></text:span><text:span text:style-name="T49_10">recorded<text:s/>at<text:s/></text:span><text:span text:style-name="T49_11">the<text:s/></text:span><text:span text:style-name="T49_12">first<text:s/>UK-Rwanda<text:s/>Business<text:s/>Forum<text:s/></text:span><text:span text:style-name="T49_13">(February<text:s/>2024):</text:span><text:span text:style-name="T49_14"><text:s/>facilitation<text:s/>of<text:s/>high-level<text:s/>government-private<text:s/>sector<text:s/>dialogues;<text:s/>showcasing<text:s/>of<text:s/>UK’s<text:s/>diverse<text:s/>investment<text:s/>toolkits;<text:s/>provision<text:s/>of<text:s/>a<text:s/>deal<text:s/>sourcing<text:s/>platform.<text:s/>The<text:s/>programme<text:s/>also<text:s/>supported<text:s/>the<text:s/>facilitation<text:s/>of<text:s/>trade<text:s/>and<text:s/>investment<text:s/>missions<text:s/>to<text:s/>both<text:s/>the<text:s/>UK<text:s/>and<text:s/>Rwanda<text:s/>and<text:s/>produced<text:s/>high-impact<text:s/>knowledge<text:s/>resources.<text:s/></text:span><text:span text:style-name="T49_15">R</text:span><text:span text:style-name="T49_16">esults<text:s/>at<text:s/>the<text:s/>outcome<text:s/>level<text:s/></text:span><text:span text:style-name="T49_17">reflect</text:span><text:span text:style-name="T49_18">ed<text:s/></text:span><text:span text:style-name="T49_19">improved</text:span><text:span text:style-name="T49_20"><text:s/></text:span><text:span text:style-name="T49_21">practices<text:s/>from<text:s/>businesses<text:s/>and<text:s/>investors,<text:s/>particularly<text:s/>with<text:s/>regards<text:s/>to<text:s/>the<text:s/>ability<text:s/>to<text:s/>leverage<text:s/>knowledge<text:s/>products<text:s/>such<text:s/>as<text:s/>investment<text:s/>vignettes<text:s/>and<text:s/>pitch<text:s/>decks<text:s/>to<text:s/>pitch<text:s/>at<text:s/>the<text:s/>UK-Rwanda<text:s/>Business<text:s/>Forum<text:s/>and<text:s/>other<text:s/>trade<text:s/>and<text:s/>investment<text:s/>missions<text:s/>as<text:s/>well<text:s/>as<text:s/>an<text:s/>increase<text:s/>in<text:s/>investors’<text:s/>appetite<text:s/>to<text:s/>invest<text:s/>in<text:s/>Rwanda<text:s/>as<text:s/>a<text:s/>result<text:s/>of<text:s/>attendance<text:s/>at<text:s/>the<text:s/>Business<text:s/>Forum.<text:s/></text:span><text:span text:style-name="T49_22"><text:s/></text:span></text:p>
            <text:p text:style-name="P50"/>
            <text:p text:style-name="P51"><text:span text:style-name="T51_1">However,<text:s/>due<text:s/>the<text:s/>Restrictive<text:s/>Measures</text:span><text:span text:style-name="T51_2"><text:s/>imposed<text:s/>by<text:s/>the<text:s/>UK<text:s/>in<text:s/></text:span><text:span text:style-name="T51_3">February<text:s/>2025</text:span><text:span text:style-name="T51_4">,<text:s/></text:span><text:span text:style-name="T51_5">trade<text:s/>promotion<text:s/>activities<text:s/></text:span><text:span text:style-name="T51_6">had<text:s/>to<text:s/>be<text:s/>scaled<text:s/></text:span><text:span text:style-name="T51_7">down</text:span><text:span text:style-name="T51_8">.<text:s/></text:span><text:span text:style-name="T51_9">It<text:s/>was<text:s/>not<text:s/>possible<text:s/>to<text:s/>host<text:s/>a<text:s/>Business<text:s/>Forum,<text:s/>and<text:s/>instead<text:s/>the<text:s/>programme<text:s/>supported<text:s/>some<text:s/></text:span><text:span text:style-name="T51_10">low-key<text:s/></text:span><text:span text:style-name="T51_11">attendance<text:s/>at<text:s/></text:span><text:span text:style-name="T51_12">trade<text:s/>missions<text:s/></text:span><text:span text:style-name="T51_13">by<text:s/>SMEs<text:s/>and<text:s/>women-owned<text:s/>enterprises.</text:span><text:span text:style-name="T51_14"><text:s/>It<text:s/>provided<text:s/>funding<text:s/>to<text:s/>the<text:s/></text:span><text:span text:style-name="T51_15">newly<text:s/>formed</text:span><text:span text:style-name="T51_16"><text:s/>British<text:s/>Chamber<text:s/>of<text:s/>Commerce<text:s/>Rwanda<text:s/>(BCCR)<text:s/>to<text:s/>engage<text:s/>in<text:s/>policy<text:s/>dialogue<text:s/>with<text:s/>GoR.</text:span><text:span text:style-name="T51_17"><text:s/>It<text:s/></text:span><text:span text:style-name="T51_18">also<text:s/></text:span><text:span text:style-name="T51_19">funded<text:s/></text:span><text:span text:style-name="T51_20">placement<text:s/>of<text:s/></text:span><text:span text:style-name="T51_21">two<text:s/>long-term<text:s/></text:span><text:span text:style-name="T51_22">economic<text:s/></text:span><text:span text:style-name="T51_23">advisors<text:s/>(former<text:s/></text:span><text:span text:style-name="T51_24">ODI<text:s/>fellows</text:span><text:span text:style-name="T51_25">)<text:s/></text:span><text:span text:style-name="T51_26">in<text:s/>RDB</text:span><text:span text:style-name="T51_27"><text:s/>and<text:s/>MINICOM<text:s/></text:span><text:span text:style-name="T51_28">to<text:s/>support<text:s/></text:span><text:span text:style-name="T51_29">government<text:s/></text:span><text:span text:style-name="T51_30">policy<text:s/>reform<text:s/>efforts.</text:span><text:span text:style-name="T51_31"><text:s/></text:span></text:p>
            <text:p text:style-name="P52"/>
            <text:p text:style-name="P53"><text:span text:style-name="T53_1">This<text:s/>Business<text:s/>Case<text:s/>addendum<text:s/></text:span><text:span text:style-name="T53_2">is<text:s/>required<text:s/>by<text:s/>the<text:s/>change<text:s/>of<text:s/>programme<text:s/>scope,<text:s/>given<text:s/>the<text:s/>Restrictive<text:s/>Measures<text:s/>which<text:s/>oblige<text:s/>the<text:s/>programme<text:s/>to<text:s/>work<text:s/>in<text:s/>a<text:s/>different<text:s/>way<text:s/>(but<text:s/>towards<text:s/>the<text:s/>same<text:s/>overall<text:s/>objectives<text:s/>of<text:s/>strengthening<text:s/>trade<text:s/>&amp;<text:s/>investment<text:s/>relations).<text:s/>It<text:s/>also<text:s/>reflects<text:s/>the<text:s/>founding<text:s/>of<text:s/>the<text:s/>BCCR<text:s/>which<text:s/></text:span><text:span text:style-name="T53_3">has<text:s/>become<text:s/>an<text:s/>implementing<text:s/>partner<text:s/>for<text:s/>the<text:s/>programme.</text:span></text:p>
            <text:p text:style-name="P54"/>
            <text:p text:style-name="P55"><text:span text:style-name="T55_1">The<text:s/></text:span><text:span text:style-name="T55_2">changes</text:span><text:span text:style-name="T55_3"><text:s/></text:span><text:span text:style-name="T55_4">aim</text:span><text:span text:style-name="T55_5"><text:s/>to<text:s/></text:span><text:span text:style-name="T55_6">catalyse<text:s/>t</text:span><text:span text:style-name="T55_7">rade<text:s/>and<text:s/>investment<text:s/></text:span><text:span text:style-name="T55_8">flows<text:s/>as<text:s/>well<text:s/>as<text:s/></text:span><text:span text:style-name="T55_9">foster<text:s/>diverse<text:s/>economic<text:s/>collaborations<text:s/>between<text:s/>the<text:s/>UK<text:s/>and<text:s/>Rwanda</text:span><text:span text:style-name="T55_10"><text:s/></text:span><text:span text:style-name="T55_11">across<text:s/>sectors<text:s/></text:span><text:span text:style-name="T55_12">such<text:s/>as<text:s/></text:span><text:span text:style-name="T55_13">services,<text:s/>manufacturing,<text:s/>agriculture,<text:s/>and<text:s/>emerging<text:s/>industries,<text:s/>for<text:s/>mutual<text:s/>prosperity<text:s/>and<text:s/>sustainable<text:s/>growth.</text:span><text:span text:style-name="T55_14"><text:s/></text:span><text:span text:style-name="T55_15">The<text:s/>programme<text:s/></text:span><text:span text:style-name="T55_16">is<text:s/>expected<text:s/>to<text:s/></text:span><text:span text:style-name="T55_17">operate<text:s/>through<text:s/>the<text:s/>following<text:s/>activities:<text:s/>building<text:s/>capacity<text:s/>for<text:s/>trade<text:s/>at<text:s/>SMEs,<text:s/></text:span><text:span text:style-name="T55_18">policy<text:s/>dialogue<text:s/>by<text:s/>the<text:s/>BCCR,<text:s/></text:span><text:span text:style-name="T55_19">and<text:s/></text:span><text:span text:style-name="T55_20">placement<text:s/>of<text:s/></text:span><text:span text:style-name="T55_21">long-term<text:s/>economic<text:s/>policy<text:s/>advisors<text:s/>in<text:s/>GoR.</text:span><text:span text:style-name="T55_22"><text:s/>It<text:s/>w</text:span><text:span text:style-name="T55_23">ill<text:s/>also<text:s/></text:span><text:span text:style-name="T55_24">hold<text:s/></text:span><text:span text:style-name="T55_25">budget</text:span><text:span text:style-name="T55_26"><text:s/>f</text:span><text:span text:style-name="T55_27">or<text:s/>larger<text:s/>trade<text:s/>&amp;<text:s/>investment<text:s/>promotion<text:s/>activities<text:s/></text:span><text:span text:style-name="T55_28">which<text:s/></text:span><text:span text:style-name="T55_29">will<text:s/>be<text:s/>either<text:s/>spent<text:s/>directly<text:s/>from<text:s/>the<text:s/>programme<text:s/>or<text:s/>transferred<text:s/>to<text:s/>CMPs<text:s/></text:span><text:span text:style-name="T55_30">with<text:s/>relevant<text:s/>objectives.<text:s/>Some<text:s/>funds<text:s/></text:span><text:span text:style-name="T55_31">can<text:s/></text:span><text:span text:style-name="T55_32">only<text:s/></text:span><text:span text:style-name="T55_33">be<text:s/>deployed<text:s/>if<text:s/>the<text:s/></text:span><text:span text:style-name="T55_34">political<text:s/>context<text:s/>become</text:span><text:span text:style-name="T55_35">s</text:span><text:span text:style-name="T55_36"><text:s/>conducive,<text:s/>for<text:s/>example<text:s/></text:span><text:span text:style-name="T55_37">if<text:s/>a<text:s/>durable<text:s/>peace<text:s/>agreement<text:s/>is<text:s/>reached<text:s/>in<text:s/></text:span><text:span text:style-name="T55_38">E</text:span><text:span text:style-name="T55_39">astern<text:s/></text:span><text:span text:style-name="T55_40">DRC</text:span><text:span text:style-name="T55_41"><text:s/>it<text:s/>will<text:s/>allow<text:s/>the<text:s/>US-led<text:s/>Regional<text:s/>Economic<text:s/>Integration<text:s/>Framework<text:s/></text:span><text:span text:style-name="T55_42">(REIF)<text:s/></text:span><text:span text:style-name="T55_43">to<text:s/></text:span><text:span text:style-name="T55_44">mobilise,<text:s/>which<text:s/>this<text:s/>programme<text:s/>can<text:s/>support<text:s/>through<text:s/>trade<text:s/>facilitation<text:s/>and<text:s/>cross-border<text:s/>value<text:s/>chain<text:s/>promotion.<text:s/></text:span></text:p>
            <text:p text:style-name="P56"/>
            <text:p text:style-name="P57"><text:span text:style-name="T57_1">The<text:s/>BHC<text:s/>Kigali<text:s/>is<text:s/>devising<text:s/>a<text:s/>business<text:s/>case<text:s/>for<text:s/>a<text:s/>new<text:s/>programme<text:s/>(IGNITE)<text:s/>which<text:s/>will<text:s/>replace<text:s/>all<text:s/>existing<text:s/>programming.<text:s/>IGNITE<text:s/>is<text:s/></text:span><text:span text:style-name="T57_2">planned<text:s/>to<text:s/>launch<text:s/>by<text:s/>July<text:s/>2027,<text:s/>at<text:s/>which<text:s/>point<text:s/></text:span><text:span text:style-name="T57_3">or<text:s/>soon<text:s/>after<text:s/></text:span><text:span text:style-name="T57_4">all<text:s/>existing<text:s/>bilateral<text:s/>programmes<text:s/>including<text:s/>the<text:s/>UK-Rwanda<text:s/>Trade<text:s/>and<text:s/>Investment<text:s/>Partnerships<text:s/>will<text:s/></text:span><text:span text:style-name="T57_5">be<text:s/></text:span><text:span text:style-name="T57_6">close</text:span><text:span text:style-name="T57_7">d</text:span><text:span text:style-name="T57_8">.</text:span></text:p>
            <text:p text:style-name="P58"/>
            <text:p text:style-name="P59"/>
            <text:p text:style-name="P60"><text:span text:style-name="T60_1">Describe<text:s/>the<text:s/>change(s)<text:s/>to<text:s/>the<text:s/>programme<text:s/>outcome(s),<text:s/>including<text:s/>any<text:s/>adjustments<text:s/>required<text:s/>to<text:s/>the<text:s/>theory<text:s/>of<text:s/>change<text:s/>and<text:s/></text:span><text:span text:style-name="T60_2">VfM</text:span><text:span text:style-name="T60_3"><text:s/>assumptions.</text:span></text:p>
            <text:p text:style-name="P61"/>
            <text:p text:style-name="P62"><text:span text:style-name="T62_1">The<text:s/>programme</text:span><text:span text:style-name="T62_2"><text:s/></text:span><text:span text:style-name="T62_3">logframe</text:span><text:span text:style-name="T62_4"><text:s/></text:span><text:span text:style-name="T62_5">was<text:s/>changed<text:s/>recently<text:s/>(November<text:s/></text:span><text:span text:style-name="T62_6">2025</text:span><text:span text:style-name="T62_7">)</text:span><text:span text:style-name="T62_8">,<text:s/></text:span><text:span text:style-name="T62_9">reflecting<text:s/>the<text:s/>shift<text:s/>in<text:s/>activities<text:s/>from<text:s/>large<text:s/>events<text:s/>(such<text:s/>as<text:s/>the<text:s/>business<text:s/>forum)<text:s/>towards<text:s/></text:span><text:span text:style-name="T62_10">unlocking<text:s/>barriers<text:s/>for<text:s/>business,<text:s/></text:span><text:span text:style-name="T62_11">and<text:s/>building<text:s/>capacity<text:s/>at<text:s/>SMEs<text:s/>and<text:s/>Government<text:s/>of<text:s/>Rwanda.<text:s/>This<text:s/>was<text:s/>mainly<text:s/>a<text:s/>change<text:s/>in<text:s/>outputs<text:s/>but<text:s/>included<text:s/></text:span><text:span text:style-name="T62_12">an<text:s/>additional<text:s/>outcome</text:span><text:span text:style-name="T62_13"><text:s/>indicator</text:span><text:span text:style-name="T62_14"><text:s/>(</text:span><text:span text:style-name="T62_15">number<text:s/>of<text:s/></text:span><text:span text:style-name="T62_16">MoUs</text:span><text:span text:style-name="T62_17">,<text:s/>deals,<text:s/>or<text:s/>EOIs<text:s/>signed<text:s/>with<text:s/>HMG<text:s/>support)<text:s/>and<text:s/>additional<text:s/>impact</text:span><text:span text:style-name="T62_18"><text:s/>indicator</text:span><text:span text:style-name="T62_19"><text:s/>(</text:span><text:span text:style-name="T62_20">volume<text:s/>of<text:s/>FDI<text:s/>flows<text:s/>between<text:s/>UK<text:s/>and<text:s/>Rwanda)<text:s/>to<text:s/>align<text:s/>the<text:s/></text:span><text:span text:style-name="T62_21">logframe</text:span><text:span text:style-name="T62_22"><text:s/>more<text:s/>fully<text:s/>with<text:s/>business<text:s/>case<text:s/>objectives.</text:span></text:p>
            <text:p text:style-name="P63"/>
            <text:p text:style-name="P64"><text:span text:style-name="T64_1">Following<text:s/>this<text:s/>BC<text:s/>addendum,<text:s/></text:span><text:span text:style-name="T64_2">we<text:s/>expect<text:s/>to<text:s/>add<text:s/>new<text:s/>milestones<text:s/>to<text:s/>the<text:s/></text:span><text:span text:style-name="T64_3">logframe</text:span><text:span text:style-name="T64_4"><text:s/>for<text:s/>the<text:s/>coming<text:s/>years,<text:s/>but<text:s/>not<text:s/>to<text:s/>amend<text:s/>programme<text:s/>outcomes<text:s/>or<text:s/>Theory<text:s/>of<text:s/>Change.<text:s/></text:span><text:span text:style-name="T64_5">If<text:s/>political<text:s/>circumstances<text:s/>change<text:s/>and<text:s/>work<text:s/>supporting<text:s/>the<text:s/>Regional<text:s/>Economic<text:s/>Integ</text:span><text:span text:style-name="T64_6">ration<text:s/>Framework<text:s/>goes<text:s/>ahead,<text:s/>this<text:s/>will<text:s/>require<text:s/>an<text:s/>amendment<text:s/>to<text:s/>the<text:s/></text:span><text:span text:style-name="T64_7">ToC</text:span><text:span text:style-name="T64_8"><text:s/>and<text:s/></text:span><text:span text:style-name="T64_9">logframe</text:span><text:span text:style-name="T64_10">,<text:s/></text:span><text:span text:style-name="T64_11">as<text:s/></text:span><text:span text:style-name="T64_12">it<text:s/>would<text:s/>encompass<text:s/>regional<text:s/>(e.g.<text:s/>Rwanda-DRC<text:s/>and<text:s/>Rwanda-Burundi)<text:s/>trade,<text:s/>not<text:s/>just<text:s/>UK-Rwanda<text:s/></text:span><text:span text:style-name="T64_13">flows</text:span><text:span text:style-name="T64_14">.</text:span></text:p>
            <text:p text:style-name="P65"/>
            <text:p text:style-name="P66"><text:span text:style-name="T66_1">Some<text:s/>(but<text:s/>not<text:s/>all)<text:s/>activities<text:s/>and<text:s/>outcomes<text:s/>are<text:s/>likely<text:s/>to<text:s/>carry<text:s/>over<text:s/>into<text:s/>the<text:s/>new<text:s/>programme<text:s/>(IGNITE)<text:s/>described<text:s/>above,<text:s/>which<text:s/>will<text:s/>include<text:s/>a<text:s/>component<text:s/>on<text:s/></text:span><text:span text:style-name="T66_2">activites</text:span><text:span text:style-name="T66_3"><text:s/>that<text:s/>promote<text:s/></text:span><text:span text:style-name="T66_4">Growth</text:span><text:span text:style-name="T66_5">.<text:s/>These<text:s/>have<text:s/>not<text:s/>been<text:s/>finalised<text:s/>but<text:s/>are<text:s/>likely<text:s/>to<text:s/>include<text:s/>promotion<text:s/>of<text:s/>access<text:s/>to<text:s/>finance,<text:s/>trade<text:s/>and<text:s/>investment.</text:span></text:p>
            <text:p text:style-name="P67"/>
            <text:p text:style-name="P68"><text:span text:style-name="T68_1">How<text:s/>will<text:s/>the<text:s/>programme<text:s/>deviate<text:s/>from<text:s/>the<text:s/>original<text:s/>business<text:s/>case?<text:s/>How<text:s/>significant<text:s/>is<text:s/>the<text:s/>change<text:s/>(be<text:s/>clear<text:s/>if<text:s/>this<text:s/>is<text:s/>a<text:s/>material<text:s/>change<text:s/>which<text:s/>requires<text:s/>re-approval)?<text:s text:c="2"/>Where<text:s/>there<text:s/>is<text:s/>a<text:s/>material<text:s/>change,<text:s/>describe<text:s/>that<text:s/>change<text:s/>and<text:s/>the<text:s/>overall<text:s/>impact<text:s/>you<text:s/>expect<text:s/>it<text:s/>to<text:s/>have.</text:span></text:p>
            <text:p text:style-name="P69"/>
            <text:p text:style-name="P70"><text:span text:style-name="T70_1">This<text:s/>is<text:s/>not<text:s/>a<text:s/>‘material<text:s/>change’<text:s/>given<text:s/>that<text:s/></text:span><text:span text:style-name="T70_2">overall<text:s/>objectives<text:s/>remain<text:s/>the<text:s/>same</text:span><text:span text:style-name="T70_3">;</text:span><text:span text:style-name="T70_4"><text:s/></text:span><text:span text:style-name="T70_5">the<text:s/>activities<text:s/>are<text:s/>changing<text:s/>to<text:s/>accommodate<text:s/>changing<text:s/>circumstances<text:s/>and<text:s/>new<text:s/>opportunities.</text:span></text:p>
            <text:p text:style-name="P71"/>
            <text:p text:style-name="P72"/>
            <text:p text:style-name="P73"><text:span text:style-name="T73_1">Is<text:s/>there<text:s/>any<text:s/>new<text:s/>evidence<text:s/>from<text:s/>ongoing<text:s/>monitoring,<text:s/>evaluation<text:s/>or<text:s/>learning<text:s/>work<text:s/>which<text:s/>supports/justifies<text:s/>making<text:s/>the<text:s/>change?<text:s/></text:span></text:p>
            <text:p text:style-name="P74"/>
            <text:p text:style-name="P75"><text:span text:style-name="T75_1">Changes<text:s/>are<text:s/>not<text:s/>based<text:s/>on<text:s/>internal<text:s/>MEL<text:s/>(as<text:s/>a<text:s/>small<text:s/>programme,<text:s/>it<text:s/>does<text:s/>not<text:s/>have<text:s/>its<text:s/>own<text:s/>MEL<text:s/>facility).<text:s/></text:span><text:span text:style-name="T75_2">However,<text:s/>“</text:span><text:span text:style-name="T75_3">Reducing<text:s/>(internal<text:s/>and<text:s/>external)<text:s/>trading</text:span><text:span text:style-name="T75_4"><text:s/>costs</text:span><text:span text:style-name="T75_5">”</text:span><text:span text:style-name="T75_6"><text:s/></text:span><text:span text:style-name="T75_7">is<text:s/>considered<text:s/>a<text:s/>‘Great<text:s/>Buy’<text:s/>in<text:s/>the<text:s/>FCDO’s<text:s/></text:span><text:span text:style-name="T75_8">evaluation<text:s/>of<text:s/>economic<text:s/>development<text:s/>initiatives</text:span><text:span text:style-name="T75_9"><text:note text:note-class="footnote"><text:note-citation/><text:note-body><text:p text:style-name="P76"><text:span text:style-name="T76_1"><text:s/></text:span><text:span text:style-name="T76_2"><text:a xlink:type="simple" xlink:href="https://fcogovuk.sharepoint.com/:b:/r/teams/EADEEDLibraryOpen/Shared%20Documents/General/I.%20Best%20Buys/2020-10-07%20Best%20buys%20in%20economic%20development%20for%20growth.pdf?csf=1&amp;web=1&amp;e=Rsyvnv"><text:span text:style-name="T76_3">2020-10-07<text:s/>Best<text:s/>buys<text:s/>in<text:s/>economic<text:s/>development<text:s/>for<text:s/>growth</text:span></text:a></text:span></text:p><text:p text:style-name="P77"/></text:note-body></text:note></text:span><text:span text:style-name="T77_1"><text:s/>whereby<text:s/>“domestic<text:s/>regulatory<text:s/>reforms<text:s/>to<text:s/>reduce<text:s/>cost<text:s/>of<text:s/>trade”<text:s/>is<text:s/>considered<text:s/>one<text:s/>of<text:s/>the<text:s/>primary</text:span><text:span text:style-name="T77_2"><text:s/>ways<text:s/>of<text:s/>achieving<text:s/></text:span><text:span text:style-name="T77_3">trade<text:s/></text:span><text:span text:style-name="T77_4">cost<text:s/>reduction.<text:s/></text:span><text:span text:style-name="T77_5">Programme<text:s/>a</text:span><text:span text:style-name="T77_6">ctivities</text:span><text:span text:style-name="T77_7"><text:s/>that<text:s/>support<text:s/>regulatory<text:s/>reform<text:s/>include</text:span><text:span text:style-name="T77_8"><text:s/></text:span><text:span text:style-name="T77_9">business-government<text:s/>dialogue<text:s/>(hosted<text:s/>by<text:s/>the<text:s/>BCCR)<text:s/>and<text:s/>placement<text:s/>of<text:s/>long-term<text:s/>advisors.</text:span><text:span text:style-name="T77_10"><text:s/>Other<text:s/>activities,<text:s/>such<text:s/></text:span><text:span text:style-name="T77_11">as<text:s/></text:span><text:span text:style-name="T77_12">trade<text:s/>exhibition<text:s/>visits,<text:s/></text:span><text:span text:style-name="T77_13">directly<text:s/></text:span><text:span text:style-name="T77_14">lower<text:s/>trade<text:s/>costs<text:s/>for<text:s/>the<text:s/>participants<text:s/>(though<text:s/>without<text:s/>addressing<text:s/>the<text:s/>regulatory<text:s/>costs).</text:span></text:p>
            <text:p text:style-name="P78"/>
            <text:p text:style-name="P79"/>
          </table:table-cell>
        </table:table-row>
        <table:table-row table:style-name="Row11">
          <table:table-cell table:style-name="Cell32">
            <text:p text:style-name="P80"><text:span text:style-name="T80_1">Implementation</text:span></text:p>
          </table:table-cell>
          <table:table-cell table:style-name="Cell33">
            <text:p text:style-name="P81"><text:span text:style-name="T81_1">(100<text:s/>words<text:s/>maximum)</text:span></text:p>
            <text:p text:style-name="P82"/>
            <text:p text:style-name="P83"><text:span text:style-name="T83_1">Describe<text:s/>how<text:s/>the<text:s/>change(s)<text:s/>to<text:s/>the<text:s/>programme<text:s/>will<text:s/>be<text:s/>implemented.</text:span></text:p>
            <text:p text:style-name="P84"/>
            <text:p text:style-name="P85"><text:span text:style-name="T85_1">Will<text:s/>changes<text:s/>be<text:s/>required<text:s/>to<text:s/>the<text:s/>existing<text:s/>management<text:s/>arrangements<text:s/></text:span><text:span text:style-name="T85_2">as<text:s/>a<text:s/>result<text:s/>of</text:span><text:span text:style-name="T85_3"><text:s/>the<text:s/>amendments<text:s/>to<text:s/>the<text:s/>Business<text:s/>Case?</text:span></text:p>
            <text:p text:style-name="P86"/>
            <text:p text:style-name="P87"><text:span text:style-name="T87_1">The<text:s/>programme<text:s/>will<text:s/>be<text:s/>administered<text:s/>t</text:span><text:span text:style-name="T87_2">hrough<text:s/></text:span><text:span text:style-name="T87_3">a<text:s/>mix<text:s/>of<text:s/></text:span><text:span text:style-name="T87_4">Accountable<text:s/></text:span><text:span text:style-name="T87_5">Grants<text:s/>and</text:span><text:span text:style-name="T87_6"><text:s/>contracts<text:s/></text:span><text:span text:style-name="T87_7">(</text:span><text:span text:style-name="T87_8">which<text:s/>will<text:s/>mostly<text:s/>be<text:s/></text:span><text:span text:style-name="T87_9">single<text:s/>source</text:span><text:span text:style-name="T87_10">d</text:span><text:span text:style-name="T87_11"><text:s/></text:span><text:span text:style-name="T87_12">due<text:s/>to<text:s/>small<text:s/>value</text:span><text:span text:style-name="T87_13">).</text:span><text:span text:style-name="T87_14"><text:s/>This<text:s/>is<text:s/>a<text:s/>continuation<text:s/>of<text:s/>the<text:s/>current<text:s/>arrangement.<text:s/>If<text:s/></text:span><text:span text:style-name="T87_15">regional<text:s/>trade<text:s/>programming<text:s/>(supporting<text:s/>the</text:span><text:span text:style-name="T87_16"><text:s/>REIF</text:span><text:span text:style-name="T87_17">)</text:span><text:span text:style-name="T87_18"><text:s/></text:span><text:span text:style-name="T87_19">goes<text:s/>ahead<text:s/>then<text:s/>this<text:s/>is<text:s/>likely<text:s/>to<text:s/>be<text:s/>at<text:s/>higher<text:s/>value<text:s/></text:span><text:span text:style-name="T87_20">and<text:s/>require<text:s/>a<text:s/>full<text:s/>competitive<text:s/></text:span><text:span text:style-name="T87_21">tender</text:span><text:span text:style-name="T87_22">.</text:span></text:p>
          </table:table-cell>
        </table:table-row>
        <table:table-row table:style-name="Row12">
          <table:table-cell table:style-name="Cell34">
            <text:p text:style-name="P88"><text:span text:style-name="T88_1">Budget</text:span></text:p>
          </table:table-cell>
          <table:table-cell table:style-name="Cell35">
            <text:p text:style-name="P89"><text:span text:style-name="T89_1">(100<text:s/>words<text:s/>maximum)</text:span></text:p>
            <text:p text:style-name="P90"/>
            <text:p text:style-name="P91"><text:span text:style-name="T91_1">For<text:s/>cost<text:s/>extensions,<text:s/>set<text:s/>out<text:s/>the<text:s/>pre/post<text:s/>amendment<text:s/>finance<text:s/>profile<text:s/>over<text:s/>the<text:s/>life<text:s/>of<text:s/>the<text:s/>programme<text:s/>including:</text:span></text:p>
            <text:p text:style-name="P92"/>
            <text:list text:style-name="LS41" xml:id="list3">
              <text:list-item>
                <text:p text:style-name="P93"><text:span text:style-name="T93_1">original<text:s/>budget<text:s/></text:span></text:p>
              </text:list-item>
              <text:list-item>
                <text:p text:style-name="P94"><text:span text:style-name="T94_1">total<text:s/>amount<text:s/>already<text:s/>spent</text:span></text:p>
              </text:list-item>
              <text:list-item>
                <text:p text:style-name="P95"><text:span text:style-name="T95_1">amount<text:s/>of<text:s/>cost<text:s/>extension</text:span></text:p>
              </text:list-item>
              <text:list-item>
                <text:p text:style-name="P96"><text:span text:style-name="T96_1">revised<text:s/>total(s)</text:span></text:p>
              </text:list-item>
            </text:list>
            <text:p text:style-name="P97"/>
            <text:p text:style-name="P98"><text:span text:style-name="T98_1">Confirm<text:s/>that<text:s/>any<text:s/>cost<text:s/>extension<text:s/>is<text:s/>financially<text:s/>affordable<text:s/>within<text:s/>the<text:s/>Post/Directorate<text:s/>allocation,<text:s/>i.e.<text:s/>where<text:s/>will<text:s/>the<text:s/>Post/Directorate<text:s/>find<text:s/>the<text:s/>funding<text:s/>for<text:s/>any<text:s/>cost<text:s/>extension,<text:s/>and<text:s/>whether<text:s/>the<text:s/>proposed<text:s/>cost<text:s/>extension<text:s/>will<text:s/>take<text:s/>the<text:s/>programme<text:s/>beyond<text:s/>this<text:s/>SR<text:s/>period?<text:s/>(See<text:s/>Section<text:s/>5<text:s/>of<text:s/>the<text:s/></text:span><text:span text:style-name="T98_2"><text:a xlink:type="simple" xlink:href="https://fcogovuk.sharepoint.com/:w:/r/teams/prof/_layouts/15/Doc.aspx?sourcedoc=%7BA00E1912-2913-412B-AF75-D5BCFECB1E1B%7D&amp;file=PrOF%20Guide%20to%20Programme%20Approvals.docx&amp;action=default&amp;mobileredirect=true"><text:span text:style-name="T98_3">PrOF</text:span><text:span text:style-name="T98_4"><text:s/>Guide<text:s/>to<text:s/>Programme<text:s/>Approvals</text:span></text:a></text:span><text:span text:style-name="T98_5"><text:s/>for<text:s/>further<text:s/>guidance.</text:span></text:p>
            <text:p text:style-name="P99"/>
            <text:p text:style-name="P100"><text:span text:style-name="T100_1">There<text:s/>is<text:s/>no<text:s/>cost<text:s/>extension<text:s/>under<text:s/>this<text:s/>Addendum.<text:s/>However,<text:s/>likely<text:s/>budget<text:s/>for<text:s/>next<text:s/>FY<text:s/>(2026/27)<text:s/>is</text:span><text:span text:style-name="T100_2">:</text:span><text:span text:style-name="T100_3"><text:s/></text:span></text:p>
            <text:list text:style-name="LS42" xml:id="list7">
              <text:list-item>
                <text:p text:style-name="P101"><text:span text:style-name="T101_1">£25k<text:s/>for<text:s/></text:span><text:span text:style-name="T101_2">Rwandan<text:s/></text:span><text:span text:style-name="T101_3">fashion<text:s/>designer<text:s/>visit</text:span><text:span text:style-name="T101_4"><text:s/>to<text:s/></text:span><text:span text:style-name="T101_5">the<text:s/></text:span><text:span text:style-name="T101_6">UK</text:span><text:span text:style-name="T101_7">,<text:s/></text:span></text:p>
              </text:list-item>
              <text:list-item>
                <text:p text:style-name="P102"><text:span text:style-name="T102_1">£150k<text:s/>for<text:s/></text:span><text:span text:style-name="T102_2">placement<text:s/>of<text:s/>economic<text:s/>advisors<text:s/>in<text:s/></text:span><text:span text:style-name="T102_3">government<text:s/>agencies,</text:span></text:p>
              </text:list-item>
              <text:list-item>
                <text:p text:style-name="P103"><text:span text:style-name="T103_1">£30k<text:s/>for<text:s/></text:span><text:span text:style-name="T103_2">policy<text:s/>dialogue<text:s/>by<text:s/>British<text:s/>Chamber<text:s/>of<text:s/>Commerce,</text:span></text:p>
              </text:list-item>
              <text:list-item>
                <text:p text:style-name="P104"><text:span text:style-name="T104_1">And<text:s/>i</text:span><text:span text:style-name="T104_2">f<text:s/>regional<text:s/>trade<text:s/>/<text:s/></text:span><text:span text:style-name="T104_3">REIF<text:s/></text:span><text:span text:style-name="T104_4">activities<text:s/>go<text:s/>ahead,<text:s/>these<text:s/></text:span><text:span text:style-name="T104_5">could<text:s/>be<text:s/>up<text:s/></text:span><text:span text:style-name="T104_6">£</text:span><text:span text:style-name="T104_7">500k<text:s/></text:span><text:span text:style-name="T104_8">(</text:span><text:span text:style-name="T104_9">and<text:s/>up<text:s/>to<text:s/>£2m<text:s/>the<text:s/>following<text:s/></text:span><text:span text:style-name="T104_10">financial<text:s/></text:span><text:span text:style-name="T104_11">year</text:span><text:span text:style-name="T104_12">)</text:span><text:span text:style-name="T104_13">.</text:span></text:p>
              </text:list-item>
            </text:list>
          </table:table-cell>
        </table:table-row>
        <table:table-row table:style-name="Row13">
          <table:table-cell table:style-name="Cell36">
            <text:p text:style-name="P105"><text:span text:style-name="T105_1">Impact</text:span></text:p>
          </table:table-cell>
          <table:table-cell table:style-name="Cell37">
            <text:p text:style-name="P106"><text:span text:style-name="T106_1">Impact<text:s/>of<text:s/></text:span><text:span text:style-name="T106_2">cost/time<text:s/>extensions</text:span><text:span text:style-name="T106_3"><text:s/>on<text:s/></text:span><text:span text:style-name="T106_4">VfM</text:span><text:span text:style-name="T106_5"><text:s/>(check<text:s/>relevant<text:s/>box):</text:span></text:p>
            <text:p text:style-name="P107"><text:span text:style-name="T107_1">☐</text:span><text:span text:style-name="T107_2"><text:s text:c="4"/>P</text:span><text:span text:style-name="T107_3">ositive<text:s/>impact<text:s/>–<text:s/>Business<text:s/>Case<text:s/>delivery<text:s/>ambition<text:s/>is<text:s/>being<text:s/>increased<text:s/>at<text:s/>the<text:s/>same<text:s/>time<text:s/>as<text:s/>the<text:s/>cost/time<text:s/>extension.</text:span></text:p>
            <text:p text:style-name="P108"><text:span text:style-name="T108_1">☒</text:span><text:span text:style-name="T108_2"><text:s text:c="4"/></text:span><text:span text:style-name="T108_3">No<text:s/>impact<text:s/>–<text:s/>no/negligible<text:s/>change<text:s/>to<text:s/>Business<text:s/>Case<text:s/>delivery<text:s/>ambition.</text:span></text:p>
            <text:p text:style-name="P109"><text:span text:style-name="T109_1">☐</text:span><text:span text:style-name="T109_2"><text:s text:c="4"/>Negative<text:s/>impact<text:s/>–<text:s/>decrease<text:s/>in<text:s/>Business<text:s/>Case<text:s/>delivery<text:s/>ambition.</text:span></text:p>
            <text:p text:style-name="P110"/>
          </table:table-cell>
        </table:table-row>
        <table:table-row table:style-name="Row14">
          <table:table-cell table:style-name="Cell38">
            <text:p text:style-name="P111"><text:span text:style-name="T111_1">R</text:span><text:span text:style-name="T111_2">isk</text:span></text:p>
          </table:table-cell>
          <table:table-cell table:style-name="Cell39">
            <text:p text:style-name="P112"><text:span text:style-name="T112_1">(100<text:s/>words<text:s/>maximum)<text:s/></text:span></text:p>
            <text:p text:style-name="P113"/>
            <text:p text:style-name="P114"><text:span text:style-name="T114_1">Describe<text:s/>any<text:s/>new<text:s/>key<text:s/>risks<text:s/>arising<text:s/></text:span><text:span text:style-name="T114_2">as<text:s/>a<text:s/>result<text:s/>of</text:span><text:span text:style-name="T114_3"><text:s/>this<text:s/>change.<text:s text:c="2"/>How<text:s/>will<text:s/>they<text:s/>be<text:s/>mitigated?</text:span></text:p>
            <text:p text:style-name="P115"/>
            <text:p text:style-name="P116"><text:span text:style-name="T116_1">The<text:s/>main<text:s/>risks<text:s/>are<text:s/>contextual,<text:s/>due<text:s/>to<text:s/>the<text:s/>imposition<text:s/>of<text:s/>the<text:s/>UK’s<text:s/>Restrictive<text:s/>Measures<text:s/>in<text:s/>February<text:s/>2025.<text:s/>To<text:s/>mitigate,<text:s/>c</text:span><text:span text:style-name="T116_2">urrent<text:s/></text:span><text:span text:style-name="T116_3">activities<text:s/></text:span><text:span text:style-name="T116_4">and<text:s/>new<text:s/></text:span><text:span text:style-name="T116_5">ones<text:s/>will<text:s/>be<text:s/>screened<text:s/>for<text:s/>compliance<text:s/>with<text:s/>the<text:s/>Measures.<text:s/></text:span><text:span text:style-name="T116_6">Activities<text:s/>supporting<text:s/>the<text:s/></text:span><text:span text:style-name="T116_7">Regional</text:span><text:span text:style-name="T116_8"><text:s/></text:span><text:span text:style-name="T116_9">Economic<text:s/>Integration<text:s/>Framework<text:s/>(</text:span><text:span text:style-name="T116_10">REIF</text:span><text:span text:style-name="T116_11">)</text:span><text:span text:style-name="T116_12"><text:s/></text:span><text:span text:style-name="T116_13">are<text:s/>the<text:s/></text:span><text:span text:style-name="T116_14">highest<text:s/>risk<text:s/></text:span><text:span text:style-name="T116_15">due<text:s/>to<text:s/>interaction<text:s/>with<text:s/>complex<text:s/></text:span><text:span text:style-name="T116_16">conflict</text:span><text:span text:style-name="T116_17"><text:s/>dynamics<text:s/>in<text:s/>Eastern<text:s/>DRC,<text:s/></text:span><text:span text:style-name="T116_18">but<text:s/></text:span><text:span text:style-name="T116_19">these<text:s/>will<text:s/>not<text:s/>be<text:s/></text:span><text:span text:style-name="T116_20">start</text:span><text:span text:style-name="T116_21">ed</text:span><text:span text:style-name="T116_22"><text:s/>unless<text:s/>conditions<text:s/></text:span><text:span text:style-name="T116_23">on<text:s/>the<text:s/>ground<text:s/></text:span><text:span text:style-name="T116_24">become</text:span><text:span text:style-name="T116_25"><text:s/></text:span><text:span text:style-name="T116_26">peaceful</text:span><text:span text:style-name="T116_27">,<text:s/>and<text:s/>political<text:s/>analysis<text:s/></text:span><text:span text:style-name="T116_28">confirms<text:s/>that<text:s/>risks<text:s/>are<text:s/>manageable.</text:span></text:p>
          </table:table-cell>
        </table:table-row>
        <table:table-row table:style-name="Row15">
          <table:table-cell table:style-name="Cell40">
            <text:p text:style-name="P117"><text:span text:style-name="T117_1">Results/Monitoring<text:s/>and<text:s/>Evaluation</text:span></text:p>
          </table:table-cell>
          <table:table-cell table:style-name="Cell41">
            <text:p text:style-name="P118"><text:span text:style-name="T118_1">(100<text:s/>words<text:s/>maximum)</text:span></text:p>
            <text:p text:style-name="P119"/>
            <text:p text:style-name="P120"><text:span text:style-name="T120_1">Describe<text:s/>the<text:s/></text:span><text:span text:style-name="T120_2">new/additional<text:s/></text:span><text:span text:style-name="T120_3">results<text:s/>that<text:s/>you<text:s/>would<text:s/>expect<text:s/>to<text:s/>see<text:s/>from<text:s/>these<text:s/>changes.<text:s text:c="2"/></text:span><text:span text:style-name="T120_4">Outline<text:s/>at<text:s/>what<text:s/>level<text:s/>changes<text:s/>to<text:s/>the<text:s/>results<text:s/>will<text:s/>be<text:s/>seen,<text:s/>e.g.<text:s/>what<text:s/>is<text:s/>expected<text:s/>at<text:s/>outcome<text:s/>or<text:s/>output<text:s/>level?</text:span></text:p>
            <text:p text:style-name="P121"/>
            <text:p text:style-name="P122"><text:span text:style-name="T122_1">Review<text:s/>the<text:s/>Theory<text:s/>of<text:s/>Change<text:s/>for<text:s/>the<text:s/>Business<text:s/>Case<text:s/>and<text:s/>outline<text:s/>whether<text:s/>the<text:s/>approach<text:s/>taken<text:s/>is<text:s/>still<text:s/>valid<text:s/>based<text:s/>on<text:s/>the<text:s/>evidence<text:s/>for<text:s/>the<text:s/>BC<text:s/>addendum<text:s/>and<text:s/>whether<text:s/>any<text:s/>updates<text:s/>are<text:s/>needed.</text:span></text:p>
            <text:p text:style-name="P123"/>
            <text:p text:style-name="P124"><text:span text:style-name="T124_1">Outline<text:s/>any<text:s/>additional<text:s/>monitoring<text:s/>and<text:s/>evaluation<text:s/>activity<text:s/>that<text:s/>will<text:s/>be<text:s/>needed<text:s/>in<text:s/>the<text:s/>programme<text:s/></text:span><text:span text:style-name="T124_2">as<text:s/>a<text:s/>result<text:s/>of</text:span><text:span text:style-name="T124_3"><text:s/>the<text:s/>changes<text:s/>proposed.<text:s/></text:span></text:p>
            <text:p text:style-name="P125"/>
            <text:p text:style-name="P126"><text:span text:style-name="T126_1">Results<text:s/>and<text:s/></text:span><text:span text:style-name="T126_2">ToC</text:span><text:span text:style-name="T126_3"><text:s/>are<text:s/>covered<text:s/>in<text:s/>the<text:s/>‘Changes’<text:s/>section<text:s/>above.<text:s/></text:span><text:span text:style-name="T126_4">Additionally,<text:s/>we<text:s/>plan<text:s/>to<text:s/>extend<text:s/>the<text:s/></text:span><text:span text:style-name="T126_5">results<text:s/>monitoring<text:s/>to<text:s/>situations<text:s/>where<text:s/>we<text:s/>transfer<text:s/>budget<text:s/>from<text:s/>this<text:s/>programme<text:s/>to<text:s/>another<text:s/>one.<text:s/>For<text:s/>example,<text:s/>if<text:s/></text:span><text:span text:style-name="T126_6">budget<text:s/>from<text:s/>here<text:s/>is<text:s/>transferred<text:s/>to<text:s/>Manufacturing<text:s/>Africa<text:s/>(a<text:s/>CMP<text:s/>which<text:s/>has<text:s/>received<text:s/>some<text:s/>BHC<text:s/>Kigali<text:s/>funds<text:s/>in<text:s/>the<text:s/>past)<text:s/>then<text:s/>the<text:s/>next<text:s/>Annual<text:s/>Review<text:s/>will<text:s/></text:span><text:span text:style-name="T126_7">look<text:s/>at<text:s/>what<text:s/>Manufacturing<text:s/>Africa<text:s/>achieved<text:s/></text:span><text:span text:style-name="T126_8">with<text:s/>those<text:s/>funds</text:span><text:span text:style-name="T126_9"><text:s/>in<text:s/>Rwanda.<text:s/>As<text:s/>is<text:s/>usual,<text:s/>the<text:s/>wider<text:s/>activities<text:s/>and<text:s/>results<text:s/>of<text:s/>Manufacturing<text:s/>Africa<text:s/>in<text:s/>Rwanda<text:s/>and<text:s/>other<text:s/>countries<text:s/>will<text:s/>be<text:s/>covered<text:s/>in<text:s/>the<text:s/>Manufacturing<text:s/>Africa<text:s/></text:span><text:span text:style-name="T126_10">logframe</text:span><text:span text:style-name="T126_11"><text:s/>and<text:s/></text:span><text:span text:style-name="T126_12">annual<text:s/>review.</text:span></text:p>
            <text:p text:style-name="P127"/>
            <text:p text:style-name="P128"><text:span text:style-name="T128_1">Regular<text:s/>monitoring<text:s/>will<text:s/>be<text:s/>conducted<text:s/>by<text:s/></text:span><text:span text:style-name="T128_2">the<text:s/>programme<text:s/>SRO<text:s/>and<text:s/>PRO.<text:s/>Due<text:s/>to<text:s/>the<text:s/>small<text:s/>size<text:s/>and<text:s/>non-contentious<text:s/>nature<text:s/>of<text:s/>the<text:s/></text:span><text:span text:style-name="T128_3">programme,</text:span><text:span text:style-name="T128_4"><text:s/>no<text:s/>external<text:s/>MEL<text:s/>is<text:s/>proposed.</text:span></text:p>
          </table:table-cell>
        </table:table-row>
      </table:table>
      <text:p text:style-name="P129"/>
      <text:p text:style-name="P130"><text:span text:style-name="T130_1"><text:s/></text:span></text:p>
      <text:p text:style-name="P131"/>
      <text:p text:style-name="P132"><text:span text:style-name="T132_1">REVISED<text:s/></text:span><text:span text:style-name="T132_2">APRIL</text:span><text:span text:style-name="T132_3"><text:s/>202</text:span><text:span text:style-name="T132_4">6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Gothic" svg:font-family="MS Gothic" style:font-pitch="fixed" style:font-family-generic="modern"/>
    <style:font-face style:name="Segoe UI Symbol" svg:font-family="Segoe UI Symbol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name-complex="Arial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 fo:keep-with-next="always"/>
      <style:text-properties fo:font-size="16pt" style:font-size-asian="16pt" style:font-size-complex="1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23cm" fo:margin-bottom="0.106cm" fo:keep-with-next="always"/>
      <style:text-properties fo:font-size="13pt" style:font-size-asian="13pt" style:font-size-complex="13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name-complex="Times New Roman" style:font-size-complex="10pt"/>
    </style:style>
    <style:style style:name="List_20_Bullet" style:display-name="List Bullet" style:family="paragraph" style:parent-style-name="Normal">
      <style:text-properties style:font-name-complex="Times New Roman"/>
    </style:style>
    <style:style style:name="Heading_20_1_20_Char" style:display-name="Heading 1 Char" style:family="text">
      <style:text-properties style:font-name="Arial" fo:font-size="16pt" style:font-size-asian="16pt" style:font-name-complex="Arial" style:font-size-complex="16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Annotation_20_subject" style:display-name="Annotation subject" style:family="paragraph" style:parent-style-name="Annotation_20_text">
      <style:text-properties style:font-name-complex="Arial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Page_20_number" style:display-name="Page number" style:family="text" style:parent-style-name="Default_20_Paragraph_20_Font"/>
    <style:style style:name="Footnote_20_text" style:display-name="Footnote text" style:family="paragraph" style:parent-style-name="Normal">
      <style:text-properties fo:font-size="10pt" style:font-size-asian="10pt" style:font-name-complex="Times New Roman" style:font-size-complex="10pt" fo:language="en" fo:country="US"/>
    </style:style>
    <style:style style:name="Footnote_20_Text_20_Char" style:display-name="Footnote Text Char" style:family="text">
      <style:text-properties style:font-name="Arial" fo:language="en" fo:language-asian="en" fo:country="US" fo:country-asian="US"/>
    </style:style>
    <style:style style:name="Footnote_20_reference" style:display-name="Footnote reference" style:family="text">
      <style:text-properties style:text-position="super 58%"/>
    </style:style>
    <style:style style:name="Endnote_20_text" style:display-name="Endnote text" style:family="paragraph" style:parent-style-name="Normal">
      <style:text-properties fo:font-size="10pt" style:font-size-asian="10pt" style:font-name-complex="Times New Roman" style:font-size-complex="10pt"/>
    </style:style>
    <style:style style:name="Endnote_20_Text_20_Char" style:display-name="Endnote Text Char" style:family="text">
      <style:text-properties style:font-name="Arial" fo:language-asian="en" fo:country-asian="US"/>
    </style:style>
    <style:style style:name="Endnote_20_reference" style:display-name="Endnote reference" style:family="text">
      <style:text-properties style:text-position="super 58%"/>
    </style:style>
    <style:style style:name="List_20_Paragraph" style:display-name="List Paragraph" style:family="paragraph" style:parent-style-name="Normal">
      <style:paragraph-properties fo:margin-left="1.27cm"/>
    </style:style>
    <style:style style:name="List_20_Paragraph_20_Char" style:display-name="List Paragraph Char" style:family="text">
      <style:text-properties style:font-name="Arial" fo:font-size="12pt" style:font-size-asian="12pt" style:font-name-complex="Arial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name-complex="Arial" style:font-size-complex="12pt" fo:language-asian="en" fo:country-asian="US"/>
    </style:style>
    <style:style style:name="normaltextrun" style:family="text" style:parent-style-name="Default_20_Paragraph_20_Font"/>
    <style:style style:name="Revision" style:family="paragraph">
      <style:text-properties style:font-name="Arial" fo:font-size="12pt" style:font-size-asian="12pt" style:font-name-complex="Arial" style:font-size-complex="12pt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Mention" style:family="text" style:parent-style-name="Default_20_Paragraph_20_Font">
      <style:text-properties fo:background-color="#e1dfdd" fo:color="#2b579a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4">
      <text:list-level-style-number style:num-format="i" text:style-name="List4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5Level0" style:family="text">
      <style:text-properties style:font-name="Symbol"/>
    </style:style>
    <text:list-style style:name="LS5">
      <text:list-level-style-bullet text:bullet-char="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style:style style:name="List6Level0" style:family="text">
      <style:text-properties style:font-name="Arial" style:font-name-asian="Times New Roman" style:font-name-complex="Aria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-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Arial" style:font-name-asian="Times New Roman" style:font-name-complex="Aria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-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Arial" style:font-name-asian="Times New Roman" style:font-name-complex="Aria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-" text:style-name="List1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2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Arial" style:font-name-asian="Times New Roman" style:font-name-complex="Aria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-" text:style-name="List1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Arial" style:font-name-asian="Times New Roman" style:font-name-complex="Aria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-" text:style-name="List14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Arial" style:font-name-asian="Times New Roman" style:font-name-complex="Aria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-" text:style-name="List15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Arial" style:font-name-asian="Times New Roman" style:font-name-complex="Aria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-" text:style-name="List16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 fo:font-size="10pt" style:font-size-asian="10pt"/>
    </style:style>
    <style:style style:name="List17Level1" style:family="text">
      <style:text-properties style:font-name="Symbol" fo:font-size="10pt" style:font-size-asian="10pt"/>
    </style:style>
    <style:style style:name="List17Level2" style:family="text">
      <style:text-properties style:font-name="Symbol" fo:font-size="10pt" style:font-size-asian="10pt"/>
    </style:style>
    <style:style style:name="List17Level3" style:family="text">
      <style:text-properties style:font-name="Symbol" fo:font-size="10pt" style:font-size-asian="10pt"/>
    </style:style>
    <style:style style:name="List17Level4" style:family="text">
      <style:text-properties style:font-name="Symbol" fo:font-size="10pt" style:font-size-asian="10pt"/>
    </style:style>
    <style:style style:name="List17Level5" style:family="text">
      <style:text-properties style:font-name="Symbol" fo:font-size="10pt" style:font-size-asian="10pt"/>
    </style:style>
    <style:style style:name="List17Level6" style:family="text">
      <style:text-properties style:font-name="Symbol" fo:font-size="10pt" style:font-size-asian="10pt"/>
    </style:style>
    <style:style style:name="List17Level7" style:family="text">
      <style:text-properties style:font-name="Symbol" fo:font-size="10pt" style:font-size-asian="10pt"/>
    </style:style>
    <style:style style:name="List17Level8" style:family="text">
      <style:text-properties style:font-name="Symbol" fo:font-size="10pt" style:font-size-asian="10pt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9">
      <text:list-level-style-number style:num-format="1" text:style-name="List19Level0" style:num-suffix="." text:level="1">
        <style:list-level-properties text:space-before="-1.501cm" text:min-label-width="0.635cm" fo:text-align="start" text:list-level-position-and-space-mode="label-alignment">
          <style:list-level-label-alignment text:label-followed-by="listtab" fo:margin-left="-0.866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-0.231cm" text:min-label-width="0.635cm" fo:text-align="start" text:list-level-position-and-space-mode="label-alignment">
          <style:list-level-label-alignment text:label-followed-by="listtab" fo:margin-left="0.40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1.674cm" text:min-label-distance="0.318cm" fo:text-align="end" text:list-level-position-and-space-mode="label-alignment">
          <style:list-level-label-alignment text:label-followed-by="listtab" fo:margin-left="1.674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2.309cm" text:min-label-width="0.635cm" fo:text-align="start" text:list-level-position-and-space-mode="label-alignment">
          <style:list-level-label-alignment text:label-followed-by="listtab" fo:margin-left="2.944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3.579cm" text:min-label-width="0.635cm" fo:text-align="start" text:list-level-position-and-space-mode="label-alignment">
          <style:list-level-label-alignment text:label-followed-by="listtab" fo:margin-left="4.214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5.484cm" text:min-label-distance="0.318cm" fo:text-align="end" text:list-level-position-and-space-mode="label-alignment">
          <style:list-level-label-alignment text:label-followed-by="listtab" fo:margin-left="5.484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6.119cm" text:min-label-width="0.635cm" fo:text-align="start" text:list-level-position-and-space-mode="label-alignment">
          <style:list-level-label-alignment text:label-followed-by="listtab" fo:margin-left="6.754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7.389cm" text:min-label-width="0.635cm" fo:text-align="start" text:list-level-position-and-space-mode="label-alignment">
          <style:list-level-label-alignment text:label-followed-by="listtab" fo:margin-left="8.024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9.294cm" text:min-label-distance="0.318cm" fo:text-align="end" text:list-level-position-and-space-mode="label-alignment">
          <style:list-level-label-alignment text:label-followed-by="listtab" fo:margin-left="9.294cm" fo:text-indent="-0.318cm"/>
        </style:list-level-properties>
      </text:list-level-style-number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3.888cm" text:min-label-width="0.635cm" fo:text-align="start" text:list-level-position-and-space-mode="label-alignment">
          <style:list-level-label-alignment text:label-followed-by="listtab" fo:margin-left="4.523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5.158cm" text:min-label-width="0.635cm" fo:text-align="start" text:list-level-position-and-space-mode="label-alignment">
          <style:list-level-label-alignment text:label-followed-by="listtab" fo:margin-left="5.79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6.428cm" text:min-label-width="0.635cm" fo:text-align="start" text:list-level-position-and-space-mode="label-alignment">
          <style:list-level-label-alignment text:label-followed-by="listtab" fo:margin-left="7.063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7.698cm" text:min-label-width="0.635cm" fo:text-align="start" text:list-level-position-and-space-mode="label-alignment">
          <style:list-level-label-alignment text:label-followed-by="listtab" fo:margin-left="8.333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8.968cm" text:min-label-width="0.635cm" fo:text-align="start" text:list-level-position-and-space-mode="label-alignment">
          <style:list-level-label-alignment text:label-followed-by="listtab" fo:margin-left="9.60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10.238cm" text:min-label-width="0.635cm" fo:text-align="start" text:list-level-position-and-space-mode="label-alignment">
          <style:list-level-label-alignment text:label-followed-by="listtab" fo:margin-left="10.873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11.508cm" text:min-label-width="0.635cm" fo:text-align="start" text:list-level-position-and-space-mode="label-alignment">
          <style:list-level-label-alignment text:label-followed-by="listtab" fo:margin-left="12.143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2.778cm" text:min-label-width="0.635cm" fo:text-align="start" text:list-level-position-and-space-mode="label-alignment">
          <style:list-level-label-alignment text:label-followed-by="listtab" fo:margin-left="13.41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4.048cm" text:min-label-width="0.635cm" fo:text-align="start" text:list-level-position-and-space-mode="label-alignment">
          <style:list-level-label-alignment text:label-followed-by="listtab" fo:margin-left="14.68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Arial" style:font-name-asian="Times New Roman" style:font-name-complex="Aria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-" text:style-name="List29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9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Arial" style:font-name-asian="Times New Roman" style:font-name-complex="Aria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-" text:style-name="List30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0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5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Symbol"/>
    </style: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fo:font-weight="normal" style:font-weight-asian="normal"/>
    </style:style>
    <text:list-style style:name="LS39">
      <text:list-level-style-number style:num-format="1" text:style-name="List3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a" text:style-name="List39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9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9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9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9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9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9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9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40Level0" style:family="text">
      <style:text-properties style:font-name="Symbol"/>
    </style:style>
    <style:style style:name="List40Level1" style:family="text">
      <style:text-properties style:font-name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/>
    </style:style>
    <style:style style:name="List40Level8" style:family="text">
      <style:text-properties style:font-name="Wingdings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1">
      <text:list-level-style-number style:num-format="i" text:style-name="List41Level0" style:num-suffix=")" style:num-prefix="(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4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2Level0" style:family="text">
      <style:text-properties style:font-name="Symbol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701cm" fo:padding-right="0cm" fo:margin-right="2.701cm"/>
      <style:header-style>
        <style:header-footer-properties fo:min-height="0.75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UK-Trade and Investment Programme-Addendum to the Business Case 2026</dc:title>
    <meta:initial-creator>Shauna Corr</meta:initial-creator>
    <meta:creation-date>2026-08-06T12:42:00</meta:creation-date>
    <dc:creator>Justus Turyatemba</dc:creator>
    <dc:date>2026-08-06T12:42:00</dc:date>
    <meta:print-date>2026-04-22T12:33:00</meta:print-date>
    <meta:template xlink:href="Addendum to Business Case form" xlink:type="simple"/>
    <meta:editing-cycles>2</meta:editing-cycles>
    <meta:editing-duration>PT1M</meta:editing-duration>
    <meta:document-statistic meta:page-count="5" meta:paragraph-count="28" meta:row-count="100" meta:word-count="2105" meta:character-count="14079" meta:non-whitespace-character-count="12002"/>
    <meta:user-defined meta:name="Business Document Type">Addendum to the Business Case</meta:user-defined>
    <meta:user-defined meta:name="ContentTypeId">0x010100A9E804AD2130B047BEB1B1355903FA5902006F2D113A6861A24C8DE620CE91B3BB5D</meta:user-defined>
    <meta:user-defined meta:name="MediaServiceImageTags"/>
    <meta:user-defined meta:name="MSIP_Label_9e9cc48d-6fba-4c12-9882-137473def580_ActionId">9d3d55e0-b34c-4c60-b997-fbf7f9d59161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8:48:18Z</meta:user-defined>
    <meta:user-defined meta:name="MSIP_Label_9e9cc48d-6fba-4c12-9882-137473def580_SiteId">d3a2d0d3-7cc8-4f52-bbf9-85bd43d94279</meta:user-defined>
    <meta:user-defined meta:name="MSIP_Label_e4c996da-17fa-4fc5-8989-2758fb4cf86b_ActionId">2c27cc43-bca5-4cab-9814-2eb1aad935a2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8:56:09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