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right="-0.25cm"/>
    </style:style>
    <style:style style:name="T1_1" style:family="text">
      <style:text-properties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margin-right="-0.25cm"/>
      <style:text-properties fo:font-weight="bold" style:font-weight-asian="bold" style:font-weight-complex="bold"/>
    </style:style>
    <style:style style:name="P3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1" style:family="table">
      <style:table-properties table:align="left" style:width="15.836cm" fo:margin-left="-0.265cm"/>
    </style:style>
    <style:style style:name="Column1" style:family="table-column">
      <style:table-column-properties style:column-width="3.149cm"/>
    </style:style>
    <style:style style:name="Column2" style:family="table-column">
      <style:table-column-properties style:column-width="5.32cm"/>
    </style:style>
    <style:style style:name="Column3" style:family="table-column">
      <style:table-column-properties style:column-width="3.149cm"/>
    </style:style>
    <style:style style:name="Column4" style:family="table-column">
      <style:table-column-properties style:column-width="4.219cm"/>
    </style:style>
    <style:style style:name="Row1" style:family="table-row">
      <style:table-row-properties style:min-row-height="0.714cm"/>
    </style:style>
    <style:style style:name="Cell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/>
    </style:style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" style:family="paragraph" style:parent-style-name="Normal">
      <style:paragraph-properties/>
      <style:text-properties style:font-name="Segoe UI" fo:font-size="9pt" style:font-size-asian="9pt" style:font-name-complex="Segoe UI" style:font-size-complex="9pt" fo:language="en" fo:language-asian="en" fo:language-complex="ar" fo:country="GB" fo:country-asian="GB" fo:country-complex="SA"/>
    </style:style>
    <style:style style:name="Row2" style:family="table-row">
      <style:table-row-properties style:min-row-height="0.873cm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" style:family="paragraph" style:parent-style-name="Normal">
      <style:paragraph-properties/>
    </style:style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" style:family="paragraph" style:parent-style-name="Normal">
      <style:paragraph-properties/>
    </style:style>
    <style:style style:name="T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/>
    </style:style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/>
      <style:text-properties style:font-name="Segoe UI" fo:font-size="9pt" style:font-size-asian="9pt" style:font-name-complex="Segoe UI" style:font-size-complex="9pt" fo:language="en" fo:language-asian="en" fo:language-complex="ar" fo:country="GB" fo:country-asian="GB" fo:country-complex="SA"/>
    </style:style>
    <style:style style:name="Row3" style:family="table-row">
      <style:table-row-properties style:min-row-height="0.952cm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" style:family="paragraph" style:parent-style-name="Normal">
      <style:paragraph-properties/>
    </style:style>
    <style:style style:name="T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/>
    </style:style>
    <style:style style:name="T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Normal">
      <style:paragraph-properties/>
    </style:style>
    <style:style style:name="T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/>
    </style:style>
    <style:style style:name="T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" style:family="table-row">
      <style:table-row-properties style:min-row-height="0.952cm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/>
    </style:style>
    <style:style style:name="T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6" style:family="paragraph" style:parent-style-name="Normal">
      <style:paragraph-properties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7" style:family="paragraph" style:parent-style-name="Normal">
      <style:paragraph-properties/>
    </style:style>
    <style:style style:name="T17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2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3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5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6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7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8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9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10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1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12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13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14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15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16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17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18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19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20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2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22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23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8" style:family="paragraph" style:parent-style-name="Normal">
      <style:paragraph-properties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9" style:family="paragraph" style:parent-style-name="Normal">
      <style:paragraph-properties/>
    </style:style>
    <style:style style:name="T19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2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3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4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5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6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7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8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5" style:family="table-row">
      <style:table-row-properties style:min-row-height="0.952cm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2" style:family="paragraph" style:parent-style-name="Normal">
      <style:paragraph-properties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" style:family="paragraph" style:parent-style-name="Normal">
      <style:paragraph-properties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/>
    </style:style>
    <style:style style:name="T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6" style:family="table-row">
      <style:table-row-properties style:min-row-height="0.952cm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/>
    </style:style>
    <style:style style:name="T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/>
    </style:style>
    <style:style style:name="T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/>
    </style:style>
    <style:style style:name="T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7" style:family="table-row">
      <style:table-row-properties style:min-row-height="0.952cm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0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" style:family="paragraph" style:parent-style-name="Normal">
      <style:paragraph-properties/>
    </style:style>
    <style:style style:name="T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4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2" style:family="table">
      <style:table-properties table:align="left" style:width="16.004cm" fo:margin-left="-0.265cm"/>
    </style:style>
    <style:style style:name="Column5" style:family="table-column">
      <style:table-column-properties style:column-width="3.542cm" style:use-optimal-column-width="false"/>
    </style:style>
    <style:style style:name="Column6" style:family="table-column">
      <style:table-column-properties style:column-width="12.462cm" style:use-optimal-column-width="false"/>
    </style:style>
    <style:style style:name="Row8" style:family="table-row">
      <style:table-row-properties style:min-row-height="0.609cm" style:use-optimal-row-height="false"/>
    </style:style>
    <style:style style:name="Cell2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Normal">
      <style:paragraph-properties/>
    </style:style>
    <style:style style:name="T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" style:family="table-row">
      <style:table-row-properties style:min-row-height="3.598cm" style:use-optimal-row-height="false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" style:family="paragraph" style:parent-style-name="Normal">
      <style:paragraph-properties/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7" style:family="paragraph" style:parent-style-name="Normal">
      <style:paragraph-properties/>
      <style:text-properties style:font-name="Segoe UI" fo:font-size="9pt" style:font-size-asian="9pt" style:font-name-complex="Segoe UI" style:font-size-complex="9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8" style:family="paragraph" style:parent-style-name="Normal">
      <style:paragraph-properties/>
    </style:style>
    <style:style style:name="T38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9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0" style:family="paragraph" style:parent-style-name="Normal">
      <style:paragraph-properties/>
    </style:style>
    <style:style style:name="T40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1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0_2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1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2" style:family="paragraph" style:parent-style-name="Normal">
      <style:paragraph-properties/>
    </style:style>
    <style:style style:name="T42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1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1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1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3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4" style:family="paragraph" style:parent-style-name="Normal">
      <style:paragraph-properties/>
    </style:style>
    <style:style style:name="T44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8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9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20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2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2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2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2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2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2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" style:family="table-row">
      <style:table-row-properties style:min-row-height="3.598cm" style:use-optimal-row-height="false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5" style:family="paragraph" style:parent-style-name="Normal">
      <style:paragraph-properties/>
    </style:style>
    <style:style style:name="T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6" style:family="paragraph" style:parent-style-name="Normal">
      <style:paragraph-properties/>
    </style:style>
    <style:style style:name="T4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6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7" style:family="paragraph" style:parent-style-name="Normal">
      <style:paragraph-properties/>
    </style:style>
    <style:style style:name="T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7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8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9" style:family="paragraph" style:parent-style-name="Normal">
      <style:paragraph-properties/>
    </style:style>
    <style:style style:name="T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0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1" style:family="paragraph" style:parent-style-name="Normal">
      <style:paragraph-properties/>
    </style:style>
    <style:style style:name="T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1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2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3" style:family="paragraph" style:parent-style-name="Normal">
      <style:paragraph-properties/>
    </style:style>
    <style:style style:name="T5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54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5" style:family="paragraph" style:parent-style-name="Normal">
      <style:paragraph-properties/>
    </style:style>
    <style:style style:name="T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6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7" style:family="paragraph" style:parent-style-name="Normal">
      <style:paragraph-properties/>
    </style:style>
    <style:style style:name="T57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5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6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7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8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9" style:family="paragraph" style:parent-style-name="Normal">
      <style:paragraph-properties/>
    </style:style>
    <style:style style:name="T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0" style:family="paragraph" style:parent-style-name="List_20_Paragraph">
      <style:paragraph-properties fo:text-indent="-0.635cm" fo:margin-left="1.27cm"/>
    </style:style>
    <style:style style:name="T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0" style:family="text" style:parent-style-name="List_20_Paragraph">
      <style:text-properties fo:font-size="11pt" style:font-size-asian="11pt" style:font-size-complex="11pt" fo:language-asian="en" fo:country-asian="GB"/>
    </style:style>
    <style:style style:name="P61" style:family="paragraph" style:parent-style-name="Footnote_20_text"/>
    <style:style style:name="T61_1" style:family="text"/>
    <style:style style:name="T61_2" style:family="text">
      <style:text-properties fo:font-size="8pt" style:font-size-asian="8pt" style:font-size-complex="8pt" fo:language="en" fo:country="GB"/>
    </style:style>
    <style:style style:name="T61_3" style:family="text">
      <style:text-properties fo:font-size="8pt" style:font-size-asian="8pt" style:font-size-complex="8pt" fo:language="en" fo:country="GB" fo:font-weight="bold" style:font-weight-asian="bold" style:font-weight-complex="bold"/>
    </style:style>
    <style:style style:name="T61_4" style:family="text">
      <style:text-properties fo:font-size="8pt" style:font-size-asian="8pt" style:font-size-complex="8pt" fo:language="en" fo:country="GB"/>
    </style:style>
    <style:style style:name="T6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2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2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3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4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4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5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6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7" style:family="paragraph" style:parent-style-name="Normal">
      <style:paragraph-properties/>
    </style:style>
    <style:style style:name="T6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8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9" style:family="paragraph" style:parent-style-name="Normal">
      <style:paragraph-properties/>
    </style:style>
    <style:style style:name="T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0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1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3.598cm" style:use-optimal-row-height="false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2" style:family="paragraph" style:parent-style-name="Normal">
      <style:paragraph-properties/>
    </style:style>
    <style:style style:name="T7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3" style:family="paragraph" style:parent-style-name="Normal">
      <style:paragraph-properties/>
    </style:style>
    <style:style style:name="T7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3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3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3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3.598cm" style:use-optimal-row-height="false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4" style:family="paragraph" style:parent-style-name="Normal">
      <style:paragraph-properties/>
    </style:style>
    <style:style style:name="T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5" style:family="paragraph" style:parent-style-name="Normal">
      <style:paragraph-properties/>
    </style:style>
    <style:style style:name="T7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6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7" style:family="paragraph" style:parent-style-name="Normal">
      <style:paragraph-properties/>
    </style:style>
    <style:style style:name="T7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7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8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79" style:family="paragraph" style:parent-style-name="Normal">
      <style:paragraph-properties/>
    </style:style>
    <style:style style:name="T7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79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0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1" style:family="paragraph" style:parent-style-name="Normal">
      <style:paragraph-properties/>
    </style:style>
    <style:style style:name="T8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2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3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4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5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8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8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8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86" style:family="paragraph" style:parent-style-name="List_20_Paragraph">
      <style:paragraph-properties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7" style:family="paragraph" style:parent-style-name="Normal">
      <style:paragraph-properties/>
    </style:style>
    <style:style style:name="T8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7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88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3" style:family="table-row">
      <style:table-row-properties style:min-row-height="3.598cm" style:use-optimal-row-height="false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9" style:family="paragraph" style:parent-style-name="Normal">
      <style:paragraph-properties/>
    </style:style>
    <style:style style:name="T8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0" style:family="paragraph" style:parent-style-name="Normal">
      <style:paragraph-properties/>
    </style:style>
    <style:style style:name="T9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91" style:family="paragraph" style:parent-style-name="Normal"/>
    <style:style style:name="T91_1" style:family="text">
      <style:text-properties fo:background-color="#e6e6e6" fo:color="#2b579a" style:font-name="MS Gothic" fo:font-size="12pt" style:font-name-asian="MS Gothic" style:font-size-asian="12pt" style:font-name-complex="Arial" style:font-size-complex="12pt" fo:language="en" fo:language-asian="en" fo:language-complex="ar" fo:country="GB" fo:country-asian="US" fo:country-complex="SA"/>
    </style:style>
    <style:style style:name="T9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92" style:family="paragraph" style:parent-style-name="Normal"/>
    <style:style style:name="T92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9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93" style:family="paragraph" style:parent-style-name="Normal"/>
    <style:style style:name="T93_1" style:family="text">
      <style:text-properties style:font-name="Segoe UI Symbol" fo:font-size="12pt" style:font-name-asian="MS Gothic" style:font-size-asian="12pt" style:font-name-complex="Segoe UI Symbol" style:font-size-complex="12pt" fo:language="en" fo:language-asian="en" fo:language-complex="ar" fo:country="GB" fo:country-asian="US" fo:country-complex="SA"/>
    </style:style>
    <style:style style:name="T9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94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4" style:family="table-row">
      <style:table-row-properties style:min-row-height="3.598cm" style:use-optimal-row-height="false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5" style:family="paragraph" style:parent-style-name="Normal">
      <style:paragraph-properties/>
    </style:style>
    <style:style style:name="T9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6" style:family="paragraph" style:parent-style-name="Normal">
      <style:paragraph-properties/>
    </style:style>
    <style:style style:name="T9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7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8" style:family="paragraph" style:parent-style-name="Normal">
      <style:paragraph-properties/>
    </style:style>
    <style:style style:name="T9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9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0" style:family="paragraph" style:parent-style-name="Normal">
      <style:paragraph-properties/>
    </style:style>
    <style:style style:name="T10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1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2" style:family="paragraph" style:parent-style-name="Normal">
      <style:paragraph-properties/>
    </style:style>
    <style:style style:name="T10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5" style:family="table-row">
      <style:table-row-properties style:min-row-height="3.598cm" style:use-optimal-row-height="false"/>
    </style:style>
    <style:style style:name="Cell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3" style:family="paragraph" style:parent-style-name="Normal">
      <style:paragraph-properties/>
    </style:style>
    <style:style style:name="T10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4" style:family="paragraph" style:parent-style-name="Normal"/>
    <style:style style:name="T10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4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5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106" style:family="paragraph" style:parent-style-name="Normal">
      <style:paragraph-properties/>
    </style:style>
    <style:style style:name="T10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7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08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P109" style:family="paragraph" style:parent-style-name="Normal">
      <style:paragraph-properties fo:text-indent="1.337cm" fo:margin-left="-1.588cm"/>
    </style:style>
    <style:style style:name="T109_1" style:family="text" style:parent-style-name="normaltextrun">
      <style:text-properties fo:background-color="#ffffff" fo:color="#d13438" style:text-underline-style="solid" style:text-underline-color="font-color"/>
    </style:style>
    <style:style style:name="P110" style:family="paragraph" style:parent-style-name="Normal"/>
    <style:style style:name="P111" style:family="paragraph" style:parent-style-name="Normal"/>
  </office:automatic-styles>
  <office:body>
    <office:text>
      <text:p text:style-name="P1"><text:span text:style-name="T1_1">BUSINESS<text:s/>CASE<text:s/>ADDENDUM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PROGRAMME<text:s/>TITLE</text:span></text:p>
          </table:table-cell>
          <table:table-cell table:style-name="Cell2" table:number-columns-spanned="3">
            <text:p text:style-name="P5"/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Directorate/<text:s/>Post</text:span><text:span text:style-name="T6_2"> </text:span></text:p>
          </table:table-cell>
          <table:table-cell table:style-name="Cell4">
            <text:p text:style-name="P7"><text:span text:style-name="T7_1">Research<text:s/>and<text:s/>Analysis<text:s/>Directorate<text:s/>(RAD)</text:span></text:p>
          </table:table-cell>
          <table:table-cell table:style-name="Cell5">
            <text:p text:style-name="P8"><text:span text:style-name="T8_1">Contact<text:s/>name</text:span></text:p>
          </table:table-cell>
          <table:table-cell table:style-name="Cell6">
            <text:p text:style-name="P9"/>
          </table:table-cell>
        </table:table-row>
        <table:table-row table:style-name="Row3">
          <table:table-cell table:style-name="Cell7">
            <text:p text:style-name="P10"><text:span text:style-name="T10_1">Original<text:s/>programme<text:s/>b</text:span><text:span text:style-name="T10_2">udget</text:span><text:span text:style-name="T10_3"> </text:span></text:p>
          </table:table-cell>
          <table:table-cell table:style-name="Cell8">
            <text:p text:style-name="P11"><text:span text:style-name="T11_1"> </text:span><text:span text:style-name="T11_2">£7.4m</text:span></text:p>
          </table:table-cell>
          <table:table-cell table:style-name="Cell9">
            <text:p text:style-name="P12"><text:span text:style-name="T12_1">Country<text:s/>or<text:s/>region<text:s/>targeted</text:span><text:span text:style-name="T12_2"> </text:span></text:p>
          </table:table-cell>
          <table:table-cell table:style-name="Cell10">
            <text:p text:style-name="P13"><text:span text:style-name="T13_1">Global</text:span><text:span text:style-name="T13_2"><text:s/>(including<text:s/>a<text:s/>focus<text:s/>on<text:s/>Pakistan,<text:s/>Ethiopia<text:s/>&amp;<text:s/>Nigeria)</text:span></text:p>
          </table:table-cell>
        </table:table-row>
        <table:table-row table:style-name="Row4">
          <table:table-cell table:style-name="Cell11">
            <text:p text:style-name="P14"><text:span text:style-name="T14_1">Cost<text:s/>extension<text:s/>value<text:s/>(if<text:s/>applicable)</text:span></text:p>
          </table:table-cell>
          <table:table-cell table:style-name="Cell12">
            <text:p text:style-name="P15"><text:span text:style-name="T15_1">Not<text:s/>applicable<text:s/>–<text:s/>no<text:s/>additional<text:s/>funding<text:s/>is<text:s/>being<text:s/>sought<text:s/>through<text:s/>this<text:s/>addendum,</text:span></text:p>
            <text:p text:style-name="P16"/>
            <text:p text:style-name="P17"><text:span text:style-name="T17_1">ODA<text:s/></text:span><text:span text:style-name="T17_2">up<text:s/>to<text:s/></text:span><text:span text:style-name="T17_3">£16m</text:span><text:span text:style-name="T17_4"><text:s/></text:span><text:span text:style-name="T17_5">(</text:span><text:span text:style-name="T17_6">consisting<text:s/></text:span><text:span text:style-name="T17_7">of<text:s/></text:span><text:span text:style-name="T17_8">EGRT<text:s/>£</text:span><text:span text:style-name="T17_9">6</text:span><text:span text:style-name="T17_10">m;<text:s/></text:span><text:span text:style-name="T17_11">non-RAD</text:span><text:span text:style-name="T17_12"><text:s/>headroom</text:span><text:span text:style-name="T17_13"><text:s/>£</text:span><text:span text:style-name="T17_14">10</text:span><text:span text:style-name="T17_15">m</text:span><text:span text:style-name="T17_16"><text:s/>for<text:s/>Post</text:span><text:span text:style-name="T17_17"><text:s/>/<text:s/></text:span><text:span text:style-name="T17_18">CoE</text:span><text:span text:style-name="T17_19"><text:s/>buy-in</text:span><text:span text:style-name="T17_20">)</text:span><text:span text:style-name="T17_21"><text:s/></text:span><text:span text:style-name="T17_22">was<text:s/></text:span><text:span text:style-name="T17_23">approved<text:s/>March<text:s/>2026</text:span></text:p>
            <text:p text:style-name="P18"/>
            <text:p text:style-name="P19"><text:span text:style-name="T19_1">Non-RAD<text:s/></text:span><text:span text:style-name="T19_2">NODA<text:s/></text:span><text:span text:style-name="T19_3">up<text:s/>to<text:s/></text:span><text:span text:style-name="T19_4">£</text:span><text:span text:style-name="T19_5">5m</text:span><text:span text:style-name="T19_6"><text:s/>for<text:s/>Post/</text:span><text:span text:style-name="T19_7">CoE</text:span><text:span text:style-name="T19_8"><text:s/>buy-in<text:s/>was<text:s/>approved<text:s/>March<text:s/>2026</text:span></text:p>
          </table:table-cell>
          <table:table-cell table:style-name="Cell13">
            <text:p text:style-name="P20"><text:span text:style-name="T20_1">Original<text:s/>BC<text:s/>approver<text:s/>(Minister,<text:s/>DG,<text:s/></text:span><text:span text:style-name="T20_2">HoM</text:span><text:span text:style-name="T20_3">,<text:s/>Director,<text:s/>Dep.<text:s/>Director)</text:span></text:p>
          </table:table-cell>
          <table:table-cell table:style-name="Cell14">
            <text:p text:style-name="P21"/>
          </table:table-cell>
        </table:table-row>
        <table:table-row table:style-name="Row5">
          <table:table-cell table:style-name="Cell15">
            <text:p text:style-name="P22"><text:span text:style-name="T22_1">New<text:s/>increased<text:s/>or<text:s/>reduced<text:s/>programme<text:s/>budget<text:s/>(if<text:s/>applicable)</text:span></text:p>
          </table:table-cell>
          <table:table-cell table:style-name="Cell16">
            <text:p text:style-name="P23"/>
          </table:table-cell>
          <table:table-cell table:style-name="Cell17">
            <text:p text:style-name="P24"><text:span text:style-name="T24_1">Original<text:s/></text:span><text:span text:style-name="T24_2">programme</text:span><text:span text:style-name="T24_3"><text:s/>start<text:s/>and<text:s/>end<text:s/>dates</text:span></text:p>
          </table:table-cell>
          <table:table-cell table:style-name="Cell18">
            <text:p text:style-name="P25"><text:span text:style-name="T25_1">14<text:s/>August<text:s/>2025</text:span><text:span text:style-name="T25_2"><text:s/>to<text:s/>31<text:s/>March<text:s/>2027</text:span></text:p>
          </table:table-cell>
        </table:table-row>
        <table:table-row table:style-name="Row6">
          <table:table-cell table:style-name="Cell19">
            <text:p text:style-name="P26"><text:span text:style-name="T26_1">L</text:span><text:span text:style-name="T26_2">atest<text:s/>AR<text:s/></text:span><text:span text:style-name="T26_3">programme<text:s text:c="2"/>score</text:span><text:span text:style-name="T26_4"><text:s/></text:span></text:p>
          </table:table-cell>
          <table:table-cell table:style-name="Cell20">
            <text:p text:style-name="P27"><text:span text:style-name="T27_1">N/A</text:span></text:p>
          </table:table-cell>
          <table:table-cell table:style-name="Cell21">
            <text:p text:style-name="P28"><text:span text:style-name="T28_1">New<text:s/></text:span><text:span text:style-name="T28_2">programme</text:span><text:span text:style-name="T28_3"><text:s/>end<text:s/>date<text:s/>(if<text:s/>applicable)</text:span></text:p>
          </table:table-cell>
          <table:table-cell table:style-name="Cell22">
            <text:p text:style-name="P29"><text:span text:style-name="T29_1">31<text:s/></text:span><text:span text:style-name="T29_2">March<text:s/>2030</text:span></text:p>
          </table:table-cell>
        </table:table-row>
        <table:table-row table:style-name="Row7"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><text:span text:style-name="T32_1">Programme<text:s/>ID</text:span></text:p>
          </table:table-cell>
          <table:table-cell table:style-name="Cell26">
            <text:p text:style-name="P33"><text:span text:style-name="T33_1">400141</text:span></text:p>
          </table:table-cell>
        </table:table-row>
      </table:table>
      <text:p text:style-name="P34"/>
      <table:table table:style-name="Table2">
        <table:table-column table:style-name="Column5"/>
        <table:table-column table:style-name="Column6"/>
        <table:table-row table:style-name="Row8">
          <table:table-cell table:style-name="Cell27" table:number-columns-spanned="2">
            <text:p text:style-name="P35"><text:span text:style-name="T35_1">Detailed<text:s/>information </text:span><text:span text:style-name="T35_2"> </text:span></text:p>
          </table:table-cell>
          <table:covered-table-cell/>
        </table:table-row>
        <table:table-row table:style-name="Row9">
          <table:table-cell table:style-name="Cell28">
            <text:p text:style-name="P36"><text:span text:style-name="T36_1">Programme<text:s/>summary</text:span></text:p>
            <text:p text:style-name="P37"/>
          </table:table-cell>
          <table:table-cell table:style-name="Cell29">
            <text:p text:style-name="P38"><text:span text:style-name="T38_1">The<text:s/>demand-driven<text:s/>Research<text:s/>on<text:s/>Infrastructure<text:s/>in<text:s/>Developing<text:s/>Economies<text:s/>(RIDE)<text:s/>programme<text:s/>build</text:span><text:span text:style-name="T38_2">s<text:s/>on<text:s/>the<text:s/>UK’s<text:s/>expertise<text:s/>in<text:s/></text:span><text:span text:style-name="T38_3">innovation,<text:s/>AI<text:s/>and<text:s/></text:span><text:span text:style-name="T38_4">transport</text:span><text:span text:style-name="T38_5"><text:s/>research</text:span><text:span text:style-name="T38_6"><text:s/>to<text:s/>push<text:s/>the<text:s/>frontier<text:s/>of<text:s/>knowledge<text:s/></text:span><text:span text:style-name="T38_7">and<text:s/></text:span><text:span text:style-name="T38_8">the<text:s/>evidence<text:s/>base<text:s/>that<text:s/>policymakers<text:s/>and<text:s/>investors<text:s/>need<text:s/>to<text:s/>improve<text:s/>transport<text:s/>systems<text:s/></text:span><text:span text:style-name="T38_9">globally</text:span><text:span text:style-name="T38_10">.</text:span><text:span text:style-name="T38_11"><text:s/>The<text:s/>scale<text:s/>of<text:s/>investments<text:s/>in<text:s/>transport<text:s/>globally<text:s/>are<text:s/>huge</text:span><text:span text:style-name="T38_12"><text:s/>with<text:s/>World<text:s/>Bank<text:s/>investing<text:s/>$11bn<text:s/>in<text:s/>2025<text:s/>and<text:s/>ADB<text:s/></text:span><text:span text:style-name="T38_13">citing<text:s/>$1.7trillion<text:s/>annually<text:s/>from<text:s/></text:span><text:span text:style-name="T38_14">sovereign<text:s/>domestic<text:s/>budgets<text:s/>in<text:s/>Asia<text:s/>and<text:s/></text:span><text:span text:style-name="T38_15">the<text:s/>Pacific.</text:span><text:span text:style-name="T38_16"><text:s text:c="2"/>Making<text:s/>these<text:s/>investments<text:s/>even<text:s/>incrementally<text:s/>more<text:s/>evidence</text:span><text:span text:style-name="T38_17">-</text:span><text:span text:style-name="T38_18">based<text:s/>has<text:s/></text:span><text:span text:style-name="T38_19">significant<text:s/></text:span><text:span text:style-name="T38_20">positive<text:s/></text:span><text:span text:style-name="T38_21">potential<text:s/>on<text:s/></text:span><text:span text:style-name="T38_22">VfM</text:span><text:span text:style-name="T38_23"><text:s/>and<text:s/>impact<text:s/>on<text:s/>prosperity</text:span><text:span text:style-name="T38_24"><text:s/>and<text:s/>climate.</text:span></text:p>
            <text:p text:style-name="P39"/>
            <text:p text:style-name="P40"><text:span text:style-name="T40_1">RIDE<text:s/>was<text:s/>originally<text:s/>envisaged<text:s/>as<text:s/>a<text:s/>research<text:s/>programme<text:s/>on<text:s/>both<text:s/>sustainable<text:s/>transport<text:s/></text:span><text:span text:style-name="T40_2">(70%)<text:s/></text:span><text:span text:style-name="T40_3">and<text:s/></text:span><text:span text:style-name="T40_4">mobilising<text:s/>private<text:s/>finance<text:s/>for<text:s/>infrastructure</text:span><text:span text:style-name="T40_5"><text:s/>(30%)</text:span><text:span text:style-name="T40_6">.</text:span><text:span text:style-name="T40_7"><text:s/></text:span><text:span text:style-name="T40_8">D</text:span><text:span text:style-name="T40_9">ue<text:s/>to<text:s/>ODA<text:s/>reductions</text:span><text:span text:style-name="T40_10">,</text:span><text:span text:style-name="T40_11"><text:s/></text:span><text:span text:style-name="T40_12">Director</text:span><text:span text:style-name="T40_13">-</text:span><text:span text:style-name="T40_14">level<text:s/></text:span><text:span text:style-name="T40_15">strategic<text:s/></text:span><text:span text:style-name="T40_16">prioritisation</text:span><text:span text:style-name="T40_17"><text:s/></text:span><text:span text:style-name="T40_18">in<text:s/>2025</text:span><text:span text:style-name="T40_19"><text:s/></text:span><text:span text:style-name="T40_20">determined<text:s/>that<text:s/></text:span><text:span text:style-name="T40_21">RAD<text:s/></text:span><text:span text:style-name="T40_22">funding<text:s/></text:span><text:span text:style-name="T40_23">should<text:s/>continue<text:s/>for<text:s/></text:span><text:span text:style-name="T40_24">the<text:s/></text:span><text:span text:style-name="T40_25">sustainable<text:s/>transport<text:s/></text:span><text:span text:style-name="T40_26">element<text:s/>only<text:s/></text:span><text:span text:style-name="T40_27">from<text:s/></text:span><text:span text:style-name="T40_28">April<text:s/></text:span><text:span text:style-name="T40_29">2027.</text:span></text:p>
            <text:p text:style-name="P41"/>
            <text:p text:style-name="P42"><text:span text:style-name="T42_1">RIDE<text:s/></text:span><text:span text:style-name="T42_2">is<text:s/>a</text:span><text:span text:style-name="T42_3"><text:s/>global<text:s/>partnership<text:s/></text:span><text:span text:style-name="T42_4">p</text:span><text:span text:style-name="T42_5">latform<text:s/></text:span><text:span text:style-name="T42_6">showcasing<text:s/></text:span><text:span text:style-name="T42_7">UK<text:s/></text:span><text:span text:style-name="T42_8">acade</text:span><text:span text:style-name="T42_9">mic<text:s/>expertise<text:s/>and<text:s/></text:span><text:span text:style-name="T42_10">partnerships<text:s/>across<text:s/>HMG</text:span><text:span text:style-name="T42_11">,<text:s/></text:span><text:span text:style-name="T42_12">bilaterals</text:span><text:span text:style-name="T42_13">,<text:s/>MDBs</text:span><text:span text:style-name="T42_14"><text:s/>and<text:s/></text:span><text:span text:style-name="T42_15">philanthropies.<text:s text:c="2"/></text:span></text:p>
            <text:p text:style-name="P43"/>
            <text:p text:style-name="P44"><text:span text:style-name="T44_1">FCDO</text:span><text:span text:style-name="T44_2"><text:s/>is<text:s/>the<text:s/></text:span><text:span text:style-name="T44_3">primary<text:s/>donor</text:span><text:span text:style-name="T44_4">,</text:span><text:span text:style-name="T44_5"><text:s/>leveraging<text:s/></text:span><text:span text:style-name="T44_6">DESNZ,<text:s/></text:span><text:span text:style-name="T44_7">BMZ,<text:s/></text:span><text:span text:style-name="T44_8">Canadian<text:s/>IDRC<text:s/>and<text:s/>Shell<text:s/>Fou</text:span><text:span text:style-name="T44_9">nd</text:span><text:span text:style-name="T44_10">ation<text:s/>co-funding</text:span><text:span text:style-name="T44_11">.<text:s/>It</text:span><text:span text:style-name="T44_12"><text:s/>focus</text:span><text:span text:style-name="T44_13">es</text:span><text:span text:style-name="T44_14"><text:s/>on<text:s/></text:span><text:span text:style-name="T44_15">catalysing<text:s/>change<text:s/>through<text:s/>science<text:s/>and<text:s/>innovation<text:s/></text:span><text:span text:style-name="T44_16">in<text:s/></text:span><text:span text:style-name="T44_17">Emerg</text:span><text:span text:style-name="T44_18">ing<text:s/>Markets<text:s/>and<text:s/>Deve</text:span><text:span text:style-name="T44_19">loping<text:s/>Economies<text:s/>(EMDE</text:span><text:span text:style-name="T44_20">s)</text:span><text:span text:style-name="T44_21"><text:s/></text:span><text:span text:style-name="T44_22">and<text:s/>seeks<text:s/>to<text:s/>influence<text:s/>global<text:s/>action<text:s/>through</text:span><text:span text:style-name="T44_23"><text:s/></text:span><text:span text:style-name="T44_24">the<text:s/>first<text:s/>UN<text:s/>Decade<text:s/></text:span><text:span text:style-name="T44_25">of<text:s/>Sustainable<text:s/>Transport</text:span><text:span text:style-name="T44_26">.</text:span></text:p>
          </table:table-cell>
        </table:table-row>
        <table:table-row table:style-name="Row10">
          <table:table-cell table:style-name="Cell30">
            <text:p text:style-name="P45"><text:span text:style-name="T45_1">Changes</text:span></text:p>
          </table:table-cell>
          <table:table-cell table:style-name="Cell31">
            <text:p text:style-name="P46"><text:span text:style-name="T46_1">The<text:s/>RIDE<text:s/></text:span><text:span text:style-name="T46_2">p</text:span><text:span text:style-name="T46_3">latform<text:s/></text:span><text:span text:style-name="T46_4">has<text:s/></text:span><text:span text:style-name="T46_5">been<text:s/>running<text:s/>for<text:s/></text:span><text:span text:style-name="T46_6">nine</text:span><text:span text:style-name="T46_7"><text:s/>months</text:span><text:span text:style-name="T46_8"><text:s/>with<text:s/></text:span><text:span text:style-name="T46_9">Implementing<text:s/>Partners<text:s/>(GIZ)<text:s/></text:span><text:span text:style-name="T46_10">and<text:s/>Shell<text:s/>Foundation<text:s/></text:span><text:span text:style-name="T46_11">contracted<text:s/>since<text:s/>December<text:s/>2025</text:span><text:span text:style-name="T46_12">.<text:s text:c="2"/></text:span></text:p>
            <text:p text:style-name="P47"><text:span text:style-name="T47_1">A<text:s/>RIDE<text:s/>BC<text:s/>Addendum<text:s/>in<text:s/>March<text:s/>2026<text:s/></text:span><text:span text:style-name="T47_2">was<text:s/>approved<text:s/>for<text:s/>a<text:s/>costed<text:s/>extension</text:span><text:span text:style-name="T47_3"><text:s/>of<text:s/></text:span><text:span text:style-name="T47_4">RAD<text:s/></text:span><text:span text:style-name="T47_5">ODA<text:s/>£6m</text:span><text:span text:style-name="T47_6">,<text:s/>non-RAD<text:s/>ODA<text:s/>(</text:span><text:span text:style-name="T47_7">RDEL<text:s/>or<text:s/>CDEL)<text:s/>headroom<text:s/>of<text:s/>£10m<text:s/>&amp;<text:s/>NODA<text:s/>£5m</text:span><text:span text:style-name="T47_8"><text:s/>until<text:s/>March<text:s/>2030.</text:span></text:p>
            <text:p text:style-name="P48"/>
            <text:p text:style-name="P49"><text:span text:style-name="T49_1">The<text:s/>rapidly<text:s/>evolving<text:s/></text:span><text:span text:style-name="T49_2">FCDO<text:s/>restructuring<text:s/>since<text:s/>March</text:span><text:span text:style-name="T49_3"><text:s/>has<text:s/>resulted<text:s/>in<text:s/>the<text:s/>closure<text:s/>of<text:s/></text:span><text:span text:style-name="T49_4">Green<text:s/>Cities,<text:s/>Infrastructure<text:s/>and<text:s/>Energy</text:span><text:span text:style-name="T49_5"><text:s/>Programme<text:s/>(</text:span><text:span text:style-name="T49_6">GCIEP<text:s/>(end<text:s/>June<text:s/>2026)</text:span><text:span text:style-name="T49_7">)</text:span><text:span text:style-name="T49_8">,<text:s/>formation<text:s/>and<text:s/>budgeting<text:s/>of<text:s/>Communities<text:s/>of<text:s/>Expertise</text:span><text:span text:style-name="T49_9"><text:s/></text:span><text:span text:style-name="T49_10">(</text:span><text:span text:style-name="T49_11">CoEs</text:span><text:span text:style-name="T49_12">)<text:s/></text:span><text:span text:style-name="T49_13">and<text:s/>significant<text:s/>unmet<text:s/>demand<text:s/>from<text:s/>Post<text:s/>for<text:s/>transport<text:s/>research,<text:s/>policy<text:s/>and<text:s/></text:span><text:span text:style-name="T49_14">TA<text:s/>support.</text:span></text:p>
            <text:p text:style-name="P50"/>
            <text:p text:style-name="P51"><text:span text:style-name="T51_1">The<text:s/>significantly<text:s/>reduced<text:s/>G6<text:s/>and<text:s/>G7<text:s/>staffing<text:s/>on<text:s/>infrastructure<text:s/>policy<text:s/>as<text:s/>a<text:s/>result<text:s/>of<text:s/>FCDO2030,<text:s/>the<text:s/>closure<text:s/>of<text:s/>GCIEP,<text:s/>the<text:s/>high<text:s/>demand<text:s/>from<text:s/>Post<text:s/>for<text:s/>transport<text:s/>expertise<text:s/>and<text:s/>engagement<text:s/>and<text:s/>the<text:s/>time<text:s/>needed<text:s/>for<text:s/>engagement<text:s/>in<text:s/>the<text:s/>research-policy<text:s/>interface<text:s/>with<text:s/>FCDO,<text:s/>BII,<text:s/>DESNZ,<text:s/>DfT<text:s/>and<text:s/>DBT<text:s/>colleagues<text:s/>is<text:s/>the<text:s/>ra</text:span><text:span text:style-name="T51_2">tionale<text:s/>for<text:s/>the<text:s/>PFP</text:span><text:span text:style-name="T51_3">.<text:s text:c="2"/>It<text:s/>is<text:s/>envisaged<text:s/>that<text:s/>the<text:s/>PFP<text:s/>would<text:s/>be<text:s/>at<text:s/>G7<text:s/>level,<text:s/>we<text:s/>are<text:s/>exploring<text:s/>shared<text:s/>/<text:s/>co-funding<text:s/>with<text:s/>the<text:s/>FCDO<text:s/>CLEAN<text:s/>Programme<text:s/>with<text:s/>the<text:s/>PFP<text:s/>having<text:s/>a<text:s/>focus<text:s/>on<text:s/>research-policy<text:s/>interface<text:s/>particularly<text:s/>on<text:s/>e-mobility<text:s/>and<text:s/>climate<text:s/>mitigation<text:s/>and<text:s/>support<text:s/>in<text:s/></text:span><text:span text:style-name="T51_4">xHMG</text:span><text:span text:style-name="T51_5"><text:s/>co-ordination.<text:s text:c="2"/>The<text:s/>PFP<text:s/>would<text:s/>also<text:s/></text:span><text:span text:style-name="T51_6">manag</text:span><text:span text:style-name="T51_7">e</text:span><text:span text:style-name="T51_8"><text:s/>the<text:s/>engagement<text:s/>and<text:s/>buy-in<text:s/>through<text:s/></text:span><text:span text:style-name="T51_9">CoE</text:span><text:span text:style-name="T51_10"><text:s/>and<text:s/>Post<text:s/>learning<text:s/>from<text:s/></text:span><text:span text:style-name="T51_11">the<text:s/>TEA/MECS<text:s/>country<text:s/>demonstrators’<text:s/>model</text:span><text:span text:style-name="T51_12">.</text:span></text:p>
            <text:p text:style-name="P52"/>
            <text:p text:style-name="P53"><text:span text:style-name="T53_1">This<text:s/></text:span><text:span text:style-name="T53_2">addendum<text:s/></text:span><text:span text:style-name="T53_3">clarifies<text:s/>that<text:s/>the<text:s/>non</text:span><text:span text:style-name="T53_4">-RAD<text:s/>budget<text:s/>headroom<text:s/>(both<text:s/>ODA<text:s/>and<text:s/>NODA)<text:s/></text:span><text:span text:style-name="T53_5">enable</text:span><text:span text:style-name="T53_6">s</text:span><text:span text:style-name="T53_7"><text:s/></text:span><text:span text:style-name="T53_8">CoE</text:span><text:span text:style-name="T53_9">,<text:s/>CMP</text:span><text:span text:style-name="T53_10"><text:s/></text:span><text:span text:style-name="T53_11">and<text:s/>Post<text:s/>buy-in<text:s/>using<text:s/>either<text:s/>RDEL<text:s/>or<text:s/>CDEL<text:s/>and<text:s/>the<text:s/>option<text:s/>for<text:s/>recruitment<text:s/>of<text:s/>a<text:s/>Programme<text:s/>Funded<text:s/>Post<text:s/>(PFP)</text:span><text:span text:style-name="T53_12"><text:s/>to<text:s/>enable<text:s/>improved<text:s/>engagement<text:s/>with<text:s/>Policy,<text:s/></text:span><text:span text:style-name="T53_13">xHMG</text:span><text:span text:style-name="T53_14">,<text:s/></text:span><text:span text:style-name="T53_15">UN<text:s/>and<text:s/>MDB<text:s/>colleagues.<text:s text:c="2"/></text:span></text:p>
            <text:p text:style-name="P54"/>
            <text:p text:style-name="P55"><text:span text:style-name="T55_1">Both<text:s/></text:span><text:span text:style-name="T55_2">Accelerating<text:s/>Climate<text:s/>Transmissions<text:s/>(ACT)<text:s/></text:span><text:span text:style-name="T55_3">and<text:s/>Growth</text:span><text:span text:style-name="T55_4">,<text:s/>Jobs<text:s/>and<text:s/>Trade<text:s/></text:span><text:span text:style-name="T55_5">CoEs</text:span><text:span text:style-name="T55_6"><text:s/>have<text:s/>RIDE<text:s/>as<text:s/>their<text:s/>main<text:s/>Transport<text:s/>‘Offer<text:s/>to<text:s/>Post</text:span><text:span text:style-name="T55_7">’.<text:s text:c="2"/>Demand<text:s/>from<text:s/>Post,<text:s/>especially<text:s/>given<text:s/>the<text:s/>closure<text:s/>of<text:s/>GCIEP</text:span><text:span text:style-name="T55_8">,<text:s/>is<text:s/>high<text:s/>with<text:s/>nine<text:s/></text:span><text:span text:style-name="T55_9">requests<text:s/>from<text:s/>Post<text:s/>in<text:s/>the<text:s/>first<text:s/>month<text:s/>of<text:s/>the<text:s/>RIDE<text:s/>‘Offer<text:s/>to<text:s/>Post’.</text:span></text:p>
            <text:p text:style-name="P56"/>
            <text:p text:style-name="P57"><text:span text:style-name="T57_1">With<text:s/>the<text:s/>closure<text:s/>of<text:s/>GCIEP<text:s/>and<text:s/>formation<text:s/>of<text:s/></text:span><text:span text:style-name="T57_2">CoE</text:span><text:span text:style-name="T57_3"><text:s/>RIDE<text:s/>is<text:s/>exploring<text:s/>widening<text:s/>response<text:s/>to<text:s/>Post<text:s/>and<text:s/></text:span><text:span text:style-name="T57_4">CoEs</text:span><text:span text:style-name="T57_5"><text:s/>to<text:s/>Policy<text:s/>and<text:s/>TA<text:s/>with<text:s/>RAD<text:s/>funding<text:s/>still<text:s/>solely<text:s/>funding<text:s/>the<text:s/>Research<text:s/>and<text:s/>Innovation<text:s/>part<text:s/>of<text:s/>RIDE.<text:s text:c="2"/>Post<text:s/>and<text:s/></text:span><text:span text:style-name="T57_6">CoE</text:span><text:span text:style-name="T57_7"><text:s/>buy-in<text:s/>would<text:s/>fund<text:s/>the<text:s/>Policy<text:s/>and<text:s/>TA<text:s/>transport<text:s/>support.</text:span></text:p>
            <text:p text:style-name="P58"/>
            <text:p text:style-name="P59"><text:span text:style-name="T59_1">Other<text:s/>changes</text:span><text:span text:style-name="T59_2"><text:s/>since<text:s/></text:span><text:span text:style-name="T59_3">original<text:s/>BC</text:span><text:span text:style-name="T59_4">:</text:span></text:p>
            <text:list text:style-name="LS39" xml:id="list0">
              <text:list-item>
                <text:p text:style-name="P60"><text:span text:style-name="T60_1">RIDE<text:s/>has<text:s/>initiated<text:s/>and<text:s/>facilitated<text:s/>the<text:s/>formation<text:s/>of<text:s/></text:span><text:span text:style-name="T60_2">a<text:s/></text:span><text:span text:style-name="T60_3">collaborative<text:s/>UK<text:s/>academic<text:s/>transport<text:s/>research<text:s/>network<text:s/>which<text:s/></text:span><text:span text:style-name="T60_4">aims<text:s/>to</text:span><text:span text:style-name="T60_5"><text:s/>amplify<text:s/>the<text:s/>UK’s<text:s/>impact<text:s/>on<text:s/>global<text:s/>transport<text:s/>challenges</text:span><text:span text:style-name="T60_6"><text:s/>and</text:span><text:span text:style-name="T60_7"><text:s/>unlock<text:s/>new<text:s/>funding<text:s/>opportunities</text:span><text:span text:style-name="T60_8">.<text:s text:c="2"/>The<text:s/></text:span><text:span text:style-name="T60_9">network<text:s/>of<text:s/>eight<text:s/>UK<text:s/>Universities</text:span><text:span text:style-name="T60_10"><text:note text:note-class="footnote"><text:note-citation/><text:note-body><text:p text:style-name="P61"><text:span text:style-name="T61_1"><text:s/></text:span><text:span text:style-name="T61_2">University<text:s/>of<text:s/>Birmingham,</text:span><text:span text:style-name="T61_3"><text:s/></text:span><text:span text:style-name="T61_4">Durham<text:s/>University,<text:s/>Imperial<text:s/>College,<text:s/>University<text:s/>of<text:s/>Leeds,<text:s/>University<text:s/>of<text:s/>Manchester,<text:s/>Newcastle<text:s/>University,<text:s/>University<text:s/>of<text:s/>Oxford,<text:s/>Heriot-Watt<text:s/>University</text:span></text:p></text:note-body></text:note></text:span><text:span text:style-name="T61_5"><text:s/></text:span><text:span text:style-name="T61_6">(</text:span><text:span text:style-name="T61_7">T</text:span><text:span text:style-name="T61_8">ransport<text:s/>Research<text:s/>into<text:s/>Practice</text:span><text:span text:style-name="T61_9"><text:s/>or<text:s/></text:span><text:span text:style-name="T61_10">TRiP</text:span><text:span text:style-name="T61_11">)<text:s/></text:span><text:span text:style-name="T61_12">are<text:s/>now<text:s/>able<text:s/>to<text:s/>be<text:s/>contracted<text:s/></text:span><text:span text:style-name="T61_13">through<text:s/>one<text:s/>contract.<text:s text:c="2"/></text:span></text:p>
              </text:list-item>
              <text:list-item>
                <text:p text:style-name="P62"><text:span text:style-name="T62_1">RIDE<text:s/>has<text:s/>initiated<text:s/>the<text:s/>formation<text:s/>of<text:s/>a<text:s/>Transport<text:s/>Global<text:s/>Intelligence<text:s/>System<text:s/>(TGIS)<text:s/>which<text:s/>will<text:s/></text:span><text:span text:style-name="T62_2">aim<text:s/>to<text:s/></text:span><text:span text:style-name="T62_3">draw<text:s/>together<text:s/>transport<text:s/>data<text:s/></text:span><text:span text:style-name="T62_4">from<text:s/>across<text:s/>25+fragmented<text:s/>data<text:s/>platforms<text:s/>and<text:s/></text:span><text:span text:style-name="T62_5">geospatial<text:s/></text:span><text:span text:style-name="T62_6">sources<text:s/>to<text:s/>enable<text:s/>improved<text:s/>access<text:s/>to<text:s/></text:span><text:span text:style-name="T62_7">data<text:s/>on<text:s/>a<text:s/>local<text:s/>to<text:s/>global<text:s/>level</text:span><text:span text:style-name="T62_8"><text:s/>building<text:s/>a<text:s/>layer<text:s/>of<text:s/>AI<text:s/>tools<text:s/></text:span><text:span text:style-name="T62_9">to<text:s/>enable<text:s/>structured<text:s/>use<text:s/></text:span><text:span text:style-name="T62_10">and<text:s/>visualisation<text:s/></text:span><text:span text:style-name="T62_11">of<text:s/>data</text:span><text:span text:style-name="T62_12">.</text:span><text:span text:style-name="T62_13"><text:s/>Mock-up<text:s/>showcased<text:s/>at<text:s/></text:span><text:span text:style-name="T62_14">Foreign<text:s/>Secretary’s<text:s/></text:span><text:span text:style-name="T62_15">Global<text:s/>Partnerships</text:span><text:span text:style-name="T62_16"><text:s/>Conference.</text:span></text:p>
              </text:list-item>
              <text:list-item>
                <text:p text:style-name="P63"><text:span text:style-name="T63_1">The<text:s/>current<text:s/></text:span><text:span text:style-name="T63_2">RIDE<text:s/>BC<text:s/>already<text:s/>has<text:s/></text:span><text:span text:style-name="T63_3">an<text:s/>approved<text:s/>funding<text:s/>line<text:s/>for<text:s/>MDBs.<text:s text:c="2"/>As<text:s/>one<text:s/>part<text:s/>of<text:s/>this<text:s/></text:span><text:span text:style-name="T63_4">EGRT<text:s/>will<text:s/>close<text:s/></text:span><text:span text:style-name="T63_5">the<text:s/></text:span><text:span text:style-name="T63_6">ieConnect</text:span><text:span text:style-name="T63_7"><text:s/>project<text:s/></text:span><text:span text:style-name="T63_8">(innovative,<text:s/>real-time<text:s/>IEs<text:s/>on<text:s/>large<text:s/>scale<text:s/>transport<text:s/>investments</text:span><text:span text:style-name="T63_9"><text:s/>with<text:s/>current<text:s/>portfolio<text:s/></text:span><text:span text:style-name="T63_10">covering</text:span><text:span text:style-name="T63_11"><text:s/>$5.6bn</text:span><text:span text:style-name="T63_12"><text:s/>transport<text:s/>investments</text:span><text:span text:style-name="T63_13">)<text:s/></text:span><text:span text:style-name="T63_14">and<text:s/></text:span><text:span text:style-name="T63_15">fold<text:s/>any<text:s/>future<text:s/></text:span><text:span text:style-name="T63_16">FCDO<text:s/></text:span><text:span text:style-name="T63_17">support<text:s/>to<text:s/></text:span><text:span text:style-name="T63_18">ieConnect</text:span><text:span text:style-name="T63_19"><text:s/></text:span><text:span text:style-name="T63_20">into<text:s/>RIDE</text:span><text:span text:style-name="T63_21">.</text:span></text:p>
              </text:list-item>
              <text:list-item>
                <text:p text:style-name="P64"><text:span text:style-name="T64_1">RIDE<text:s/>will<text:s/>build<text:s/>on<text:s/>past<text:s/>work<text:s/>on<text:s/>VAWG<text:s/>(including<text:s/>sexual<text:s/>harassment<text:s/></text:span><text:span text:style-name="T64_2">on<text:s/>public<text:s/>transport)<text:s/>to<text:s/>look<text:s/>for<text:s/>opportunities<text:s/>of<text:s/>increasing<text:s/>this<text:s/>work</text:span><text:span text:style-name="T64_3"><text:s/>including<text:s/>through<text:s/>research<text:s/>at<text:s/>transport<text:s/>hubs<text:s/>(e.g.<text:s/>bus<text:s/>stations</text:span><text:span text:style-name="T64_4">)<text:s/></text:span><text:span text:style-name="T64_5">for<text:s/>protection<text:s/>of</text:span><text:span text:style-name="T64_6"><text:s/>vulnerable<text:s/>children</text:span><text:span text:style-name="T64_7">.</text:span></text:p>
              </text:list-item>
              <text:list-item>
                <text:p text:style-name="P65"><text:span text:style-name="T65_1">RIDE<text:s/>has<text:s/>built<text:s/>on<text:s/>a<text:s/></text:span><text:span text:style-name="T65_2">strong<text:s/>FCDO<text:s/>/<text:s/>BMZ<text:s/>relationship<text:s/>and<text:s/>is<text:s/>exploring<text:s/>joint<text:s/>work<text:s/>on<text:s/>rail<text:s/>in<text:s/>Africa<text:s/>which<text:s/></text:span><text:span text:style-name="T65_3">could<text:s/>potentially<text:s/>respond<text:s/>to<text:s/>the<text:s/>G20<text:s/>commitment</text:span><text:span text:style-name="T65_4"><text:s/>made<text:s/>by<text:s/></text:span><text:span text:style-name="T65_5">the<text:s/></text:span><text:span text:style-name="T65_6">P</text:span><text:span text:style-name="T65_7">rime<text:s/></text:span><text:span text:style-name="T65_8">M</text:span><text:span text:style-name="T65_9">inister</text:span><text:span text:style-name="T65_10"><text:s/>on<text:s/>UK<text:s/>support<text:s/>to<text:s/></text:span><text:span text:style-name="T65_11">r</text:span><text:span text:style-name="T65_12">ail<text:s/></text:span><text:span text:style-name="T65_13">in<text:s/>South<text:s/>Africa</text:span><text:span text:style-name="T65_14">.</text:span></text:p>
              </text:list-item>
            </text:list>
            <text:p text:style-name="P66"/>
            <text:p text:style-name="P67"><text:span text:style-name="T67_1">Extension<text:s/>and<text:s/>changes<text:s/>in<text:s/>the<text:s/>RIDE<text:s/>Platform<text:s/>will<text:s/>be<text:s/>reflected<text:s/>in<text:s/>the<text:s/>final<text:s/></text:span><text:span text:style-name="T67_2">programme<text:s/>outcomes<text:s/>and<text:s/></text:span><text:span text:style-name="T67_3">ToC</text:span><text:span text:style-name="T67_4">.<text:s text:c="2"/></text:span></text:p>
            <text:p text:style-name="P68"/>
            <text:p text:style-name="P69"><text:span text:style-name="T69_1">The<text:s/>EGRT<text:s/></text:span><text:span text:style-name="T69_2">budget<text:s/></text:span><text:span text:style-name="T69_3">will<text:s/>remain<text:s/>at<text:s/>the<text:s/>agreed<text:s/></text:span><text:span text:style-name="T69_4">up<text:s/>to<text:s/>£</text:span><text:span text:style-name="T69_5">13.4</text:span><text:span text:style-name="T69_6">m</text:span><text:span text:style-name="T69_7"><text:s/></text:span><text:span text:style-name="T69_8">until<text:s/>March<text:s/>2030</text:span><text:span text:style-name="T69_9"><text:s/>(covering<text:s/>FY<text:s/></text:span><text:span text:style-name="T69_10">25-26<text:s/>to<text:s/>FY<text:s/></text:span><text:span text:style-name="T69_11">29-30)</text:span><text:span text:style-name="T69_12">,<text:s/>with<text:s/>actual</text:span><text:span text:style-name="T69_13"><text:s/>annual<text:s/>spend<text:s/>determined<text:s/>by<text:s/>in<text:s/>year<text:s/>affordability</text:span><text:span text:style-name="T69_14">.<text:s text:c="2"/>O</text:span><text:span text:style-name="T69_15">verall</text:span><text:span text:style-name="T69_16">,</text:span><text:span text:style-name="T69_17"><text:s/></text:span><text:span text:style-name="T69_18">this</text:span><text:span text:style-name="T69_19"><text:s/>is<text:s/>affordable<text:s/>at<text:s/>the<text:s/>RAD<text:s/>level</text:span><text:span text:style-name="T69_20"><text:s/>against<text:s/>planned<text:s/>budgets</text:span><text:span text:style-name="T69_21">.<text:s/></text:span></text:p>
            <text:p text:style-name="P70"/>
            <text:p text:style-name="P71"/>
          </table:table-cell>
        </table:table-row>
        <table:table-row table:style-name="Row11">
          <table:table-cell table:style-name="Cell32">
            <text:p text:style-name="P72"><text:span text:style-name="T72_1">Implementation</text:span></text:p>
          </table:table-cell>
          <table:table-cell table:style-name="Cell33">
            <text:p text:style-name="P73"><text:span text:style-name="T73_1">The<text:s/>changes<text:s/>to<text:s/>the<text:s/>programme<text:s/>will<text:s/>be<text:s/>a</text:span><text:span text:style-name="T73_2">n</text:span><text:span text:style-name="T73_3"><text:s/></text:span><text:span text:style-name="T73_4">extension<text:s/>of<text:s/>the<text:s/>MoU<text:s/>with<text:s/>the<text:s/>main<text:s/>Implementing<text:s/>Partner<text:s/>(GIZ</text:span><text:span text:style-name="T73_5">).<text:s text:c="2"/>There<text:s/>will<text:s/>be<text:s/>no<text:s/></text:span><text:span text:style-name="T73_6">changes<text:s/>required<text:s/>to<text:s/>the<text:s/></text:span><text:span text:style-name="T73_7">overall</text:span><text:span text:style-name="T73_8"><text:s/>management<text:s/>arrangements<text:s/></text:span><text:span text:style-name="T73_9">as<text:s/>a<text:s/>result<text:s/>of</text:span><text:span text:style-name="T73_10"><text:s/>the<text:s/>amendments<text:s/>to<text:s/>the<text:s/>Business<text:s/>Case</text:span><text:span text:style-name="T73_11">.</text:span></text:p>
          </table:table-cell>
        </table:table-row>
        <table:table-row table:style-name="Row12">
          <table:table-cell table:style-name="Cell34">
            <text:p text:style-name="P74"><text:span text:style-name="T74_1">Budget</text:span></text:p>
          </table:table-cell>
          <table:table-cell table:style-name="Cell35">
            <text:p text:style-name="P75"><text:span text:style-name="T75_1">This<text:s/>addendum<text:s/>is<text:s/>not<text:s/>seeking<text:s/>a<text:s/>budget<text:s/>increase.</text:span></text:p>
            <text:p text:style-name="P76"/>
            <text:p text:style-name="P77"><text:span text:style-name="T77_1">The<text:s/>current<text:s/></text:span><text:span text:style-name="T77_2">RAD<text:s/></text:span><text:span text:style-name="T77_3">ODA<text:s/></text:span><text:span text:style-name="T77_4">approval<text:s/>for<text:s/>RIDE<text:s/>is<text:s/>£</text:span><text:span text:style-name="T77_5">13</text:span><text:span text:style-name="T77_6">.4m</text:span><text:span text:style-name="T77_7"><text:s/>(approved<text:s/></text:span><text:span text:style-name="T77_8">27</text:span><text:span text:style-name="T77_9">/0</text:span><text:span text:style-name="T77_10">3</text:span><text:span text:style-name="T77_11">/202</text:span><text:span text:style-name="T77_12">6</text:span><text:span text:style-name="T77_13">).</text:span></text:p>
            <text:p text:style-name="P78"/>
            <text:p text:style-name="P79"><text:span text:style-name="T79_1">Non-RAD<text:s/>budget<text:s/>headroom<text:s/></text:span><text:span text:style-name="T79_2">wa</text:span><text:span text:style-name="T79_3">s<text:s/>approved<text:s/>at<text:s/>£10m<text:s/>ODA<text:s/>and<text:s/>£5m<text:s/>NODA</text:span><text:span text:style-name="T79_4"><text:s/>(</text:span><text:span text:style-name="T79_5">Post<text:s/></text:span><text:span text:style-name="T79_6">/<text:s/>CMP<text:s/>/<text:s/></text:span><text:span text:style-name="T79_7">CoE</text:span><text:span text:style-name="T79_8"><text:s/></text:span><text:span text:style-name="T79_9">buy-in</text:span><text:span text:style-name="T79_10"><text:s/>which<text:s/>could<text:s/>be<text:s/>CDEL<text:s/>or<text:s/>RDEL</text:span><text:span text:style-name="T79_11">)</text:span><text:span text:style-name="T79_12"><text:s/>in<text:s/>March<text:s/>2026.</text:span></text:p>
            <text:p text:style-name="P80"/>
            <text:p text:style-name="P81"><text:span text:style-name="T81_1">T</text:span><text:span text:style-name="T81_2">otal<text:s/>budgets:</text:span></text:p>
            <text:list text:style-name="LS39" xml:id="list5">
              <text:list-item>
                <text:p text:style-name="P82"><text:span text:style-name="T82_1">ODA<text:s/>total<text:s/>£</text:span><text:span text:style-name="T82_2">2</text:span><text:span text:style-name="T82_3">3.4m</text:span><text:span text:style-name="T82_4"><text:s/>(of<text:s/>which<text:s/>£13.4m<text:s/>RAD<text:s/>budget<text:s/>allocation)</text:span></text:p>
              </text:list-item>
              <text:list-item>
                <text:p text:style-name="P83"><text:span text:style-name="T83_1">NODA<text:s/>total<text:s/>£5m</text:span><text:span text:style-name="T83_2"><text:s/>(non-RAD<text:s/>allocation)</text:span></text:p>
              </text:list-item>
            </text:list>
            <text:p text:style-name="P84"/>
            <text:list text:style-name="LS39" xml:id="list7">
              <text:list-item>
                <text:p text:style-name="P85"><text:span text:style-name="T85_1">Total<text:s/>£</text:span><text:span text:style-name="T85_2">2</text:span><text:span text:style-name="T85_3">8.4m</text:span></text:p>
              </text:list-item>
            </text:list>
            <text:p text:style-name="P86"/>
            <text:p text:style-name="P87"><text:span text:style-name="T87_1">The<text:s/></text:span><text:span text:style-name="T87_2">non-RAD</text:span><text:span text:style-name="T87_3"><text:s/>budget<text:s/>headroom</text:span><text:span text:style-name="T87_4"><text:s/>includes<text:s/>headroom<text:s/>for<text:s/>Post<text:s/></text:span><text:span text:style-name="T87_5">/<text:s/>CMP<text:s/>/<text:s/></text:span><text:span text:style-name="T87_6">CoE</text:span><text:span text:style-name="T87_7"><text:s/></text:span><text:span text:style-name="T87_8">to<text:s/>buy-in<text:s/>to<text:s/>RIDE</text:span><text:span text:style-name="T87_9">.<text:s text:c="2"/>To<text:s/>date<text:s/>there<text:s/>has<text:s/>been<text:s/>interest<text:s/>expressed<text:s/>from<text:s/></text:span><text:span text:style-name="T87_10">ACT<text:s/></text:span><text:span text:style-name="T87_11">&amp;<text:s/>Growth<text:s/></text:span><text:span text:style-name="T87_12">CoEs</text:span><text:span text:style-name="T87_13"><text:s/>and<text:s/>nine<text:s/>Posts.<text:s text:c="2"/></text:span><text:span text:style-name="T87_14">Department<text:s/></text:span><text:span text:style-name="T87_15">for<text:s/>Transport<text:s/>(DfT)<text:s/></text:span><text:span text:style-name="T87_16">and<text:s/>Department<text:s/></text:span><text:span text:style-name="T87_17">of<text:s/>Business<text:s/>and<text:s/>Trade<text:s/>(DBT)<text:s/></text:span><text:span text:style-name="T87_18">have<text:s/>expressed<text:s/>interest<text:s/>in<text:s/></text:span><text:span text:style-name="T87_19">TRiP</text:span><text:span text:style-name="T87_20">,<text:s/>again<text:s/>on<text:s/></text:span><text:span text:style-name="T87_21">rail</text:span><text:span text:style-name="T87_22">.</text:span></text:p>
            <text:p text:style-name="P88"/>
          </table:table-cell>
        </table:table-row>
        <table:table-row table:style-name="Row13">
          <table:table-cell table:style-name="Cell36">
            <text:p text:style-name="P89"><text:span text:style-name="T89_1">Impact</text:span></text:p>
          </table:table-cell>
          <table:table-cell table:style-name="Cell37">
            <text:p text:style-name="P90"><text:span text:style-name="T90_1">Impact<text:s/>of<text:s/></text:span><text:span text:style-name="T90_2">cost/time<text:s/>extensions</text:span><text:span text:style-name="T90_3"><text:s/>on<text:s/></text:span><text:span text:style-name="T90_4">VfM</text:span><text:span text:style-name="T90_5"><text:s/>(check<text:s/>relevant<text:s/>box):</text:span></text:p>
            <text:p text:style-name="P91"><text:span text:style-name="T91_1">☒</text:span><text:span text:style-name="T91_2"><text:s text:c="4"/>P</text:span><text:span text:style-name="T91_3">ositive<text:s/>impact<text:s/>–<text:s/>Business<text:s/>Case<text:s/>delivery<text:s/>ambition<text:s/>is<text:s/>being<text:s/>increased<text:s/>at<text:s/>the<text:s/>same<text:s/>time<text:s/>as<text:s/>the<text:s/>cost/time<text:s/>extension.</text:span></text:p>
            <text:p text:style-name="P92"><text:span text:style-name="T92_1">☐</text:span><text:span text:style-name="T92_2"><text:s text:c="4"/></text:span><text:span text:style-name="T92_3">No<text:s/>impact<text:s/>–<text:s/>no/negligible<text:s/>change<text:s/>to<text:s/>Business<text:s/>Case<text:s/>delivery<text:s/>ambition.</text:span></text:p>
            <text:p text:style-name="P93"><text:span text:style-name="T93_1">☐</text:span><text:span text:style-name="T93_2"><text:s text:c="4"/>Negative<text:s/>impact<text:s/>–<text:s/>decrease<text:s/>in<text:s/>Business<text:s/>Case<text:s/>delivery<text:s/>ambition.</text:span></text:p>
            <text:p text:style-name="P94"/>
          </table:table-cell>
        </table:table-row>
        <table:table-row table:style-name="Row14">
          <table:table-cell table:style-name="Cell38">
            <text:p text:style-name="P95"><text:span text:style-name="T95_1">R</text:span><text:span text:style-name="T95_2">isk</text:span></text:p>
          </table:table-cell>
          <table:table-cell table:style-name="Cell39">
            <text:p text:style-name="P96"><text:span text:style-name="T96_1">There<text:s/>are<text:s/>no<text:s/></text:span><text:span text:style-name="T96_2">significant<text:s/></text:span><text:span text:style-name="T96_3">new<text:s/>risks<text:s/>associated<text:s/>with<text:s/>this<text:s/>extension</text:span><text:span text:style-name="T96_4">.</text:span><text:span text:style-name="T96_5"><text:s/></text:span><text:span text:style-name="T96_6">H</text:span><text:span text:style-name="T96_7">owever</text:span><text:span text:style-name="T96_8">,<text:s/></text:span><text:span text:style-name="T96_9">the<text:s/>uncertainty<text:s/>of<text:s/>FCDO<text:s/>budget<text:s/>(ODA<text:s/>and<text:s/>NODA)<text:s/>in<text:s/>the<text:s/>medium<text:s/>term<text:s/></text:span><text:span text:style-name="T96_10">is<text:s/>a<text:s/>risk<text:s/>to<text:s/>the<text:s/>sustainability<text:s/>of<text:s/>the<text:s/></text:span><text:span text:style-name="T96_11">p</text:span><text:span text:style-name="T96_12">latform</text:span><text:span text:style-name="T96_13">.</text:span></text:p>
            <text:p text:style-name="P97"/>
            <text:p text:style-name="P98"><text:span text:style-name="T98_1">To<text:s/>mitigate<text:s/>this<text:s/>risk<text:s/>EGRT<text:s/>has<text:s/>worked<text:s/>hard<text:s/>to<text:s/>diversify<text:s/>co-funding<text:s/>to<text:s/>RIDE</text:span><text:span text:style-name="T98_2"><text:s/>and<text:s/>broaden<text:s/>the<text:s/>coalition<text:s/>of<text:s/>investors</text:span><text:span text:style-name="T98_3">.<text:s/></text:span><text:span text:style-name="T98_4">The<text:s/>co-funding<text:s/>is<text:s/>detailed<text:s/>below:</text:span></text:p>
            <text:p text:style-name="P99"/>
            <text:p text:style-name="P100"><text:span text:style-name="T100_1">Confirmed<text:s/>co-funding</text:span><text:span text:style-name="T100_2"><text:s/>until<text:s/>March<text:s/>2027</text:span><text:span text:style-name="T100_3">:</text:span><text:span text:style-name="T100_4"><text:s/></text:span><text:span text:style-name="T100_5">IDRC</text:span><text:span text:style-name="T100_6"><text:s/>£470,000;<text:s/>DESNZ<text:s/>£250,000</text:span><text:span text:style-name="T100_7">+</text:span><text:span text:style-name="T100_8">;<text:s/></text:span><text:span text:style-name="T100_9">Shell<text:s/>Foundation<text:s/></text:span><text:span text:style-name="T100_10">£600,000</text:span><text:span text:style-name="T100_11">;<text:s/>BMZ<text:s/>are<text:s/>part-funding<text:s/>GIZ<text:s/>staff<text:s/>time.<text:s text:c="2"/>Total<text:s/>=<text:s/></text:span><text:span text:style-name="T100_12">£1.32m</text:span></text:p>
            <text:p text:style-name="P101"/>
            <text:p text:style-name="P102"><text:span text:style-name="T102_1">Additional<text:s/></text:span><text:span text:style-name="T102_2">co-funding</text:span><text:span text:style-name="T102_3"><text:s/></text:span><text:span text:style-name="T102_4">FY<text:s/>26/27<text:s/></text:span><text:span text:style-name="T102_5">–</text:span><text:span text:style-name="T102_6"><text:s/></text:span><text:span text:style-name="T102_7">29</text:span><text:span text:style-name="T102_8">/30</text:span><text:span text:style-name="T102_9"><text:s/></text:span><text:span text:style-name="T102_10">under<text:s/>discussion</text:span><text:span text:style-name="T102_11">:</text:span><text:span text:style-name="T102_12"><text:s/></text:span><text:span text:style-name="T102_13">DESNZ<text:s/>ringfencing<text:s/>of</text:span><text:span text:style-name="T102_14"><text:s/>part</text:span><text:span text:style-name="T102_15"><text:s/>of</text:span><text:span text:style-name="T102_16"><text:s/></text:span><text:span text:style-name="T102_17">£9m</text:span><text:span text:style-name="T102_18">;<text:s/>Shell<text:s/>Foundation<text:s/></text:span><text:span text:style-name="T102_19">£</text:span><text:span text:style-name="T102_20">0.</text:span><text:span text:style-name="T102_21">5m;<text:s/>BMZ<text:s/>£1m;<text:s/>IDRC<text:s/>to<text:s/>be<text:s/>decided;<text:s/>Kuehne<text:s/>Foundation<text:s/>£</text:span><text:span text:style-name="T102_22">500,000.</text:span></text:p>
          </table:table-cell>
        </table:table-row>
        <table:table-row table:style-name="Row15">
          <table:table-cell table:style-name="Cell40">
            <text:p text:style-name="P103"><text:span text:style-name="T103_1">Results/Monitoring<text:s/>and<text:s/>Evaluation</text:span></text:p>
          </table:table-cell>
          <table:table-cell table:style-name="Cell41">
            <text:p text:style-name="P104"><text:span text:style-name="T104_1">T</text:span><text:span text:style-name="T104_2">he<text:s/>M&amp;E<text:s/>activities<text:s/>are<text:s/>in</text:span><text:span text:style-name="T104_3"><text:s/></text:span><text:span text:style-name="T104_4">line<text:s/></text:span><text:span text:style-name="T104_5">with<text:s/></text:span><text:span text:style-name="T104_6">original<text:s/>BC<text:s/>principles</text:span><text:span text:style-name="T104_7"><text:s/>with<text:s/></text:span><text:span text:style-name="T104_8">Logframe</text:span><text:span text:style-name="T104_9"><text:s/>currently<text:s/>being<text:s/>finalised<text:s/>which<text:s/>will<text:s/>reflect<text:s/>any<text:s/>additional<text:s/>non-RAD<text:s/></text:span><text:span text:style-name="T104_10">budget<text:s/>allocations</text:span><text:span text:style-name="T104_11">.</text:span></text:p>
            <text:p text:style-name="P105"/>
            <text:p text:style-name="P106"><text:span text:style-name="T106_1">The<text:s/>Theory<text:s/>of<text:s/>Change<text:s/>is<text:s/>being<text:s/>reviewed<text:s/></text:span><text:span text:style-name="T106_2">alongside<text:s/>the<text:s/></text:span><text:span text:style-name="T106_3">Logframe</text:span><text:span text:style-name="T106_4"><text:s/></text:span><text:span text:style-name="T106_5">as<text:s/>part<text:s/>of<text:s/>the<text:s/>inception</text:span><text:span text:style-name="T106_6"><text:s/>period<text:s/>and<text:s/>currently<text:s/>the<text:s/>details<text:s/>suggest<text:s/>there<text:s/>are<text:s/>no<text:s/>amendments<text:s/>needed<text:s/>as<text:s/>the<text:s/>information<text:s/>is<text:s/>fully<text:s/>valid.</text:span></text:p>
            <text:p text:style-name="P107"/>
          </table:table-cell>
        </table:table-row>
      </table:table>
      <text:p text:style-name="P108"/>
      <text:p text:style-name="P109"><text:span text:style-name="T109_1"><text:s/></text:span></text:p>
      <text:p text:style-name="P110"/>
      <text:p text:style-name="P1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name-complex="Arial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fo:font-size="16pt" style:font-size-asian="16pt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23cm" fo:margin-bottom="0.106cm" fo:keep-with-next="always"/>
      <style:text-properties fo:font-size="13pt" style:font-size-asian="13pt"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name-complex="Times New Roman" style:font-size-complex="10pt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Heading_20_1_20_Char" style:display-name="Heading 1 Char" style:family="text">
      <style:text-properties style:font-name="Arial" fo:font-size="16pt" style:font-size-asian="16pt" style:font-name-complex="Arial" style:font-size-complex="16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Annotation_20_subject" style:display-name="Annotation subject" style:family="paragraph" style:parent-style-name="Annotation_20_text">
      <style:text-properties style:font-name-complex="Arial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Page_20_number" style:display-name="Page number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name-complex="Times New Roman" style:font-size-complex="10pt" fo:language="en" fo:country="US"/>
    </style:style>
    <style:style style:name="Footnote_20_Text_20_Char" style:display-name="Footnote Text Char" style:family="tex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name-complex="Times New Roman" style:font-size-complex="10pt"/>
    </style:style>
    <style:style style:name="Endnote_20_Text_20_Char" style:display-name="Endnote Text Char" style:family="text">
      <style:text-properties style:font-name="Arial" fo:language-asian="en" fo:country-asian="US"/>
    </style:style>
    <style:style style:name="Endnote_20_reference" style:display-name="Endnote reference" style:family="text">
      <style:text-properties style:text-position="super 58%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normaltextrun" style:family="text" style:parent-style-name="Default_20_Paragraph_20_Font"/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List1Level0" style:family="text">
      <style:text-properties style:font-name="Symbol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2Level0" style:family="text">
      <style:text-properties style:font-name="Arial" style:font-name-asian="Times New Roman" style:font-name-complex="Aria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Arial" style:font-name-asian="Times New Roman" style:font-name-complex="Aria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-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Arial" style:font-name-asian="Times New Roman" style:font-name-complex="Aria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-" text:style-name="List8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8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Arial" style:font-name-asian="Times New Roman" style:font-name-complex="Aria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rial" style:font-name-asian="Times New Roman" style:font-name-complex="Aria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Times New Roman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Symbol" fo:font-size="10pt" style:font-size-asian="10pt"/>
    </style:style>
    <style:style style:name="List13Level2" style:family="text">
      <style:text-properties style:font-name="Symbol" fo:font-size="10pt" style:font-size-asian="10pt"/>
    </style:style>
    <style:style style:name="List13Level3" style:family="text">
      <style:text-properties style:font-name="Symbol" fo:font-size="10pt" style:font-size-asian="10pt"/>
    </style:style>
    <style:style style:name="List13Level4" style:family="text">
      <style:text-properties style:font-name="Symbol" fo:font-size="10pt" style:font-size-asian="10pt"/>
    </style:style>
    <style:style style:name="List13Level5" style:family="text">
      <style:text-properties style:font-name="Symbol" fo:font-size="10pt" style:font-size-asian="10pt"/>
    </style:style>
    <style:style style:name="List13Level6" style:family="text">
      <style:text-properties style:font-name="Symbol" fo:font-size="10pt" style:font-size-asian="10pt"/>
    </style:style>
    <style:style style:name="List13Level7" style:family="text">
      <style:text-properties style:font-name="Symbol" fo:font-size="10pt" style:font-size-asian="10pt"/>
    </style:style>
    <style:style style:name="List13Level8" style:family="text">
      <style:text-properties style:font-name="Symbol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-1.501cm" text:min-label-width="0.635cm" fo:text-align="start" text:list-level-position-and-space-mode="label-alignment">
          <style:list-level-label-alignment text:label-followed-by="listtab" fo:margin-left="-0.866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-0.231cm" text:min-label-width="0.635cm" fo:text-align="start" text:list-level-position-and-space-mode="label-alignment">
          <style:list-level-label-alignment text:label-followed-by="listtab" fo:margin-left="0.40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674cm" text:min-label-distance="0.318cm" fo:text-align="end" text:list-level-position-and-space-mode="label-alignment">
          <style:list-level-label-alignment text:label-followed-by="listtab" fo:margin-left="1.674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2.309cm" text:min-label-width="0.635cm" fo:text-align="start" text:list-level-position-and-space-mode="label-alignment">
          <style:list-level-label-alignment text:label-followed-by="listtab" fo:margin-left="2.944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3.579cm" text:min-label-width="0.635cm" fo:text-align="start" text:list-level-position-and-space-mode="label-alignment">
          <style:list-level-label-alignment text:label-followed-by="listtab" fo:margin-left="4.214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5.484cm" text:min-label-distance="0.318cm" fo:text-align="end" text:list-level-position-and-space-mode="label-alignment">
          <style:list-level-label-alignment text:label-followed-by="listtab" fo:margin-left="5.484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6.119cm" text:min-label-width="0.635cm" fo:text-align="start" text:list-level-position-and-space-mode="label-alignment">
          <style:list-level-label-alignment text:label-followed-by="listtab" fo:margin-left="6.754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7.389cm" text:min-label-width="0.635cm" fo:text-align="start" text:list-level-position-and-space-mode="label-alignment">
          <style:list-level-label-alignment text:label-followed-by="listtab" fo:margin-left="8.024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9.294cm" text:min-label-distance="0.318cm" fo:text-align="end" text:list-level-position-and-space-mode="label-alignment">
          <style:list-level-label-alignment text:label-followed-by="listtab" fo:margin-left="9.294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3.888cm" text:min-label-width="0.635cm" fo:text-align="start" text:list-level-position-and-space-mode="label-alignment">
          <style:list-level-label-alignment text:label-followed-by="listtab" fo:margin-left="4.523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5.158cm" text:min-label-width="0.635cm" fo:text-align="start" text:list-level-position-and-space-mode="label-alignment">
          <style:list-level-label-alignment text:label-followed-by="listtab" fo:margin-left="5.79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6.428cm" text:min-label-width="0.635cm" fo:text-align="start" text:list-level-position-and-space-mode="label-alignment">
          <style:list-level-label-alignment text:label-followed-by="listtab" fo:margin-left="7.063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7.698cm" text:min-label-width="0.635cm" fo:text-align="start" text:list-level-position-and-space-mode="label-alignment">
          <style:list-level-label-alignment text:label-followed-by="listtab" fo:margin-left="8.333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8.968cm" text:min-label-width="0.635cm" fo:text-align="start" text:list-level-position-and-space-mode="label-alignment">
          <style:list-level-label-alignment text:label-followed-by="listtab" fo:margin-left="9.60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10.238cm" text:min-label-width="0.635cm" fo:text-align="start" text:list-level-position-and-space-mode="label-alignment">
          <style:list-level-label-alignment text:label-followed-by="listtab" fo:margin-left="10.873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11.508cm" text:min-label-width="0.635cm" fo:text-align="start" text:list-level-position-and-space-mode="label-alignment">
          <style:list-level-label-alignment text:label-followed-by="listtab" fo:margin-left="12.143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12.778cm" text:min-label-width="0.635cm" fo:text-align="start" text:list-level-position-and-space-mode="label-alignment">
          <style:list-level-label-alignment text:label-followed-by="listtab" fo:margin-left="13.41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4.048cm" text:min-label-width="0.635cm" fo:text-align="start" text:list-level-position-and-space-mode="label-alignment">
          <style:list-level-label-alignment text:label-followed-by="listtab" fo:margin-left="14.68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Arial" style:font-name-asian="Times New Roman" style:font-name-complex="Aria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-" text:style-name="List25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5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Arial" style:font-name-asian="Times New Roman" style:font-name-complex="Ari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fo:font-weight="normal" style:font-weight-asian="normal"/>
    </style: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3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i" text:style-name="List37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Arial" style:font-name-asian="Times New Roman" style:font-name-complex="Aria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-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701cm" fo:padding-right="0cm" fo:margin-right="2.701cm"/>
      <style:header-style>
        <style:header-footer-properties fo:min-height="0.75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Addendum to the Business Case</dc:title>
    <meta:initial-creator>Shauna Corr</meta:initial-creator>
    <meta:creation-date>2026-08-07T10:46:00</meta:creation-date>
    <dc:creator>Stephen Coyle</dc:creator>
    <dc:date>2026-08-07T10:47:00</dc:date>
    <meta:print-date>2013-07-24T22:34:00</meta:print-date>
    <meta:template xlink:href="Addendum to Business Case form" xlink:type="simple"/>
    <meta:editing-cycles>3</meta:editing-cycles>
    <meta:document-statistic meta:page-count="4" meta:paragraph-count="17" meta:row-count="61" meta:word-count="1291" meta:character-count="8634" meta:non-whitespace-character-count="7360"/>
    <meta:user-defined meta:name="Business Document Type">Addendum to the Business Case</meta:user-defined>
    <meta:user-defined meta:name="ContentTypeId">0x010100A9E804AD2130B047BEB1B1355903FA5902009FFBBBA5A961BB459476FDCD0390ACD9</meta:user-defined>
    <meta:user-defined meta:name="docLang">en</meta:user-defined>
    <meta:user-defined meta:name="MSIP_Label_9e9cc48d-6fba-4c12-9882-137473def580_ActionId">9d3d55e0-b34c-4c60-b997-fbf7f9d5916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8:48:18Z</meta:user-defined>
    <meta:user-defined meta:name="MSIP_Label_9e9cc48d-6fba-4c12-9882-137473def580_SiteId">d3a2d0d3-7cc8-4f52-bbf9-85bd43d94279</meta:user-defined>
    <meta:user-defined meta:name="MSIP_Label_e4c996da-17fa-4fc5-8989-2758fb4cf86b_ActionId">2c27cc43-bca5-4cab-9814-2eb1aad935a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8:56:0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