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701cm"/>
    </style:style>
    <style:style style:name="Column5" style:family="table-column">
      <style:table-column-properties style:column-width="2.385cm"/>
    </style:style>
    <style:style style:name="Column6" style:family="table-column">
      <style:table-column-properties style:column-width="1.951cm"/>
    </style:style>
    <style:style style:name="Column7" style:family="table-column">
      <style:table-column-properties style:column-width="1.951cm"/>
    </style:style>
    <style:style style:name="Column8" style:family="table-column">
      <style:table-column-properties style:column-width="1.184cm"/>
    </style:style>
    <style:style style:name="Column9" style:family="table-column">
      <style:table-column-properties style:column-width="1.182cm"/>
    </style:style>
    <style:style style:name="Column10" style:family="table-column">
      <style:table-column-properties style:column-width="1.184cm"/>
    </style:style>
    <style:style style:name="Column11" style:family="table-column">
      <style:table-column-properties style:column-width="1.184cm"/>
    </style:style>
    <style:style style:name="Column12" style:family="table-column">
      <style:table-column-properties style:column-width="1.184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/>
    <style:style style:name="T45_1" style:family="text">
      <style:text-properties fo:font-size="14pt" style:font-size-asian="14pt" style:font-size-complex="14pt" fo:font-weight="bold" style:font-weight-asian="bold" style:font-weight-complex="bold"/>
    </style:style>
    <style:style style:name="T45_2" style:family="text">
      <style:text-properties fo:font-size="10pt" style:font-size-asian="10pt" style:font-size-complex="10pt"/>
    </style:style>
    <style:style style:name="P46" style:family="paragraph" style:parent-style-name="Normal">
      <style:text-properties fo:font-size="11pt" style:font-size-asian="11pt" style:font-size-complex="11pt" fo:font-weight="bold" style:font-weight-asian="bold"/>
    </style:style>
    <style:style style:name="P47" style:family="paragraph" style:parent-style-name="Normal">
      <style:paragraph-properties fo:margin-top="0.071cm"/>
    </style:style>
    <style:style style:name="T47_1" style:family="text">
      <style:text-properties fo:font-size="11pt" style:font-size-asian="11pt" style:font-size-complex="11pt" fo:font-weight="bold" style:font-weight-asian="bold"/>
    </style:style>
    <style:style style:name="T47_2" style:family="text">
      <style:text-properties fo:font-size="10pt" style:font-size-asian="10pt" style:font-name-complex="Arial" style:font-size-complex="10pt"/>
    </style:style>
    <style:style style:name="P48" style:family="paragraph" style:parent-style-name="Normal">
      <style:paragraph-properties fo:text-align="justify" fo:margin-top="0.071cm"/>
    </style:style>
    <style:style style:name="T48_1" style:family="text">
      <style:text-properties fo:font-size="11pt" style:font-size-asian="11pt" style:font-name-complex="Arial" style:font-size-complex="11pt"/>
    </style:style>
    <style:style style:name="P4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0" style:family="paragraph" style:parent-style-name="Normal">
      <style:paragraph-properties fo:text-align="justify" fo:margin-top="0.071cm"/>
    </style:style>
    <style:style style:name="T50_1" style:family="text">
      <style:text-properties fo:font-size="11pt" style:font-size-asian="11pt" style:font-name-complex="Arial" style:font-size-complex="11pt"/>
    </style:style>
    <style:style style:name="T50_2" style:family="text">
      <style:text-properties fo:font-size="11pt" style:font-size-asian="11pt" style:font-name-complex="Arial" style:font-size-complex="11pt"/>
    </style:style>
    <style:style style:name="T50_3" style:family="text">
      <style:text-properties fo:font-size="11pt" style:font-size-asian="11pt" style:font-name-complex="Arial" style:font-size-complex="11pt"/>
    </style:style>
    <style:style style:name="P51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2" style:family="paragraph" style:parent-style-name="Normal"/>
    <style:style style:name="T5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2_2" style:family="text">
      <style:text-properties fo:font-size="10pt" style:font-size-asian="10pt" style:font-name-complex="Arial" style:font-size-complex="10pt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font-size="11pt" style:font-name-asian="Arial" style:font-size-asian="11pt" style:font-name-complex="Arial" style:font-size-complex="11pt"/>
    </style:style>
    <style:style style:name="T53_2" style:family="text">
      <style:text-properties fo:font-size="11pt" style:font-name-asian="Arial" style:font-size-asian="11pt" style:font-name-complex="Arial" style:font-size-complex="11pt"/>
    </style:style>
    <style:style style:name="T53_3" style:family="text">
      <style:text-properties fo:font-size="11pt" style:font-name-asian="Arial" style:font-size-asian="11pt" style:font-name-complex="Arial" style:font-size-complex="11pt"/>
    </style:style>
    <style:style style:name="T53_4" style:family="text">
      <style:text-properties fo:font-size="11pt" style:font-name-asian="Arial" style:font-size-asian="11pt" style:font-name-complex="Arial" style:font-size-complex="11pt"/>
    </style:style>
    <style:style style:name="T53_5" style:family="text">
      <style:text-properties fo:font-size="11pt" style:font-name-asian="Arial" style:font-size-asian="11pt" style:font-name-complex="Arial" style:font-size-complex="11pt"/>
    </style:style>
    <style:style style:name="T53_6" style:family="text">
      <style:text-properties fo:font-size="11pt" style:font-name-asian="Arial" style:font-size-asian="11pt" style:font-name-complex="Arial" style:font-size-complex="11pt"/>
    </style:style>
    <style:style style:name="T53_7" style:family="text">
      <style:text-properties fo:font-size="11pt" style:font-name-asian="Arial" style:font-size-asian="11pt" style:font-name-complex="Arial" style:font-size-complex="11pt"/>
    </style:style>
    <style:style style:name="T53_8" style:family="text">
      <style:text-properties fo:font-size="11pt" style:font-name-asian="Arial" style:font-size-asian="11pt" style:font-name-complex="Arial" style:font-size-complex="11pt"/>
    </style:style>
    <style:style style:name="T53_9" style:family="text">
      <style:text-properties fo:font-size="11pt" style:font-name-asian="Arial" style:font-size-asian="11pt" style:font-name-complex="Arial" style:font-size-complex="11pt"/>
    </style:style>
    <style:style style:name="T53_10" style:family="text">
      <style:text-properties fo:font-size="11pt" style:font-name-asian="Arial" style:font-size-asian="11pt" style:font-name-complex="Arial" style:font-size-complex="11pt"/>
    </style:style>
    <style:style style:name="T53_11" style:family="text">
      <style:text-properties fo:font-size="11pt" style:font-name-asian="Arial" style:font-size-asian="11pt" style:font-name-complex="Arial" style:font-size-complex="11pt"/>
    </style:style>
    <style:style style:name="T53_1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_13" style:family="text">
      <style:text-properties fo:font-size="11pt" style:font-name-asian="Arial" style:font-size-asian="11pt" style:font-name-complex="Arial" style:font-size-complex="11pt"/>
    </style:style>
    <style:style style:name="P5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1pt" style:font-name-asian="Arial" style:font-size-asian="11pt" style:font-name-complex="Arial" style:font-size-complex="11pt"/>
    </style:style>
    <style:style style:name="T55_2" style:family="text">
      <style:text-properties fo:font-size="11pt" style:font-name-asian="Arial" style:font-size-asian="11pt" style:font-name-complex="Arial" style:font-size-complex="11pt"/>
    </style:style>
    <style:style style:name="T55_3" style:family="text">
      <style:text-properties fo:font-size="11pt" style:font-name-asian="Arial" style:font-size-asian="11pt" style:font-name-complex="Arial" style:font-size-complex="11pt"/>
    </style:style>
    <style:style style:name="T55_4" style:family="text">
      <style:text-properties fo:font-size="11pt" style:font-name-asian="Arial" style:font-size-asian="11pt" style:font-name-complex="Arial" style:font-size-complex="11pt"/>
    </style:style>
    <style:style style:name="T55_5" style:family="text">
      <style:text-properties fo:font-size="11pt" style:font-name-asian="Arial" style:font-size-asian="11pt" style:font-name-complex="Arial" style:font-size-complex="11pt"/>
    </style:style>
    <style:style style:name="P56" style:family="paragraph" style:parent-style-name="Normal">
      <style:paragraph-properties fo:text-align="justify" fo:text-indent="1.27cm"/>
    </style:style>
    <style:style style:name="T56_1" style:family="text">
      <style:text-properties fo:font-size="14pt" style:font-name-asian="Arial" style:font-size-asian="14pt" style:font-name-complex="Arial" style:font-size-complex="14pt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font-size="11pt" style:font-name-asian="Arial" style:font-size-asian="11pt" style:font-name-complex="Arial" style:font-size-complex="11pt"/>
    </style:style>
    <style:style style:name="T57_2" style:family="text">
      <style:text-properties fo:font-size="11pt" style:font-name-asian="Arial" style:font-size-asian="11pt" style:font-name-complex="Arial" style:font-size-complex="11pt"/>
    </style:style>
    <style:style style:name="T57_3" style:family="text">
      <style:text-properties fo:font-size="11pt" style:font-name-asian="Arial" style:font-size-asian="11pt" style:font-name-complex="Arial" style:font-size-complex="11pt"/>
    </style:style>
    <style:style style:name="T57_4" style:family="text">
      <style:text-properties fo:font-size="11pt" style:font-name-asian="Arial" style:font-size-asian="11pt" style:font-name-complex="Arial" style:font-size-complex="11pt"/>
    </style:style>
    <style:style style:name="T57_5" style:family="text">
      <style:text-properties fo:font-size="11pt" style:font-name-asian="Arial" style:font-size-asian="11pt" style:font-name-complex="Arial" style:font-size-complex="11pt"/>
    </style:style>
    <style:style style:name="T57_6" style:family="text">
      <style:text-properties fo:font-size="11pt" style:font-name-asian="Arial" style:font-size-asian="11pt" style:font-name-complex="Arial" style:font-size-complex="11pt"/>
    </style:style>
    <style:style style:name="T57_7" style:family="text">
      <style:text-properties fo:font-size="11pt" style:font-name-asian="Arial" style:font-size-asian="11pt" style:font-name-complex="Arial" style:font-size-complex="11pt"/>
    </style:style>
    <style:style style:name="T57_8" style:family="text">
      <style:text-properties fo:font-size="11pt" style:font-name-asian="Arial" style:font-size-asian="11pt" style:font-name-complex="Arial" style:font-size-complex="11pt"/>
    </style:style>
    <style:style style:name="T57_9" style:family="text">
      <style:text-properties fo:font-size="11pt" style:font-name-asian="Arial" style:font-size-asian="11pt" style:font-name-complex="Arial" style:font-size-complex="11pt"/>
    </style:style>
    <style:style style:name="T57_10" style:family="text">
      <style:text-properties fo:font-size="11pt" style:font-name-asian="Arial" style:font-size-asian="11pt" style:font-name-complex="Arial" style:font-size-complex="11pt"/>
    </style:style>
    <style:style style:name="T57_11" style:family="text">
      <style:text-properties fo:font-size="11pt" style:font-name-asian="Arial" style:font-size-asian="11pt" style:font-name-complex="Arial" style:font-size-complex="11pt"/>
    </style:style>
    <style:style style:name="T57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57_13" style:family="text">
      <style:text-properties fo:font-size="11pt" style:font-name-asian="Arial" style:font-size-asian="11pt" style:font-name-complex="Arial" style:font-size-complex="11pt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14pt" style:font-name-asian="Arial" style:font-size-asian="14pt" style:font-name-complex="Arial" style:font-size-complex="14pt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fo:font-size="11pt" style:font-name-asian="Arial" style:font-size-asian="11pt" style:font-name-complex="Arial" style:font-size-complex="11pt"/>
    </style:style>
    <style:style style:name="T59_2" style:family="text">
      <style:text-properties fo:font-size="11pt" style:font-name-asian="Arial" style:font-size-asian="11pt" style:font-name-complex="Arial" style:font-size-complex="11pt"/>
    </style:style>
    <style:style style:name="T59_3" style:family="text">
      <style:text-properties fo:font-size="11pt" style:font-name-asian="Arial" style:font-size-asian="11pt" style:font-name-complex="Arial" style:font-size-complex="11pt"/>
    </style:style>
    <style:style style:name="T59_4" style:family="text">
      <style:text-properties fo:font-size="11pt" style:font-name-asian="Arial" style:font-size-asian="11pt" style:font-name-complex="Arial" style:font-size-complex="11pt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1pt" style:font-name-asian="Arial" style:font-size-asian="11pt" style:font-name-complex="Arial" style:font-size-complex="11pt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fo:font-size="11pt" style:font-name-asian="Arial" style:font-size-asian="11pt" style:font-name-complex="Arial" style:font-size-complex="11pt"/>
    </style:style>
    <style:style style:name="T61_2" style:family="text">
      <style:text-properties fo:font-size="11pt" style:font-name-asian="Arial" style:font-size-asian="11pt" style:font-name-complex="Arial" style:font-size-complex="11pt"/>
    </style:style>
    <style:style style:name="T61_3" style:family="text">
      <style:text-properties fo:font-size="11pt" style:font-name-asian="Arial" style:font-size-asian="11pt" style:font-name-complex="Arial" style:font-size-complex="11pt"/>
    </style:style>
    <style:style style:name="T61_4" style:family="text">
      <style:text-properties fo:font-size="11pt" style:font-name-asian="Arial" style:font-size-asian="11pt" style:font-name-complex="Arial" style:font-size-complex="11pt"/>
    </style:style>
    <style:style style:name="T61_5" style:family="text">
      <style:text-properties fo:font-size="11pt" style:font-name-asian="Arial" style:font-size-asian="11pt" style:font-name-complex="Arial" style:font-size-complex="11pt"/>
    </style:style>
    <style:style style:name="T61_6" style:family="text">
      <style:text-properties fo:font-size="11pt" style:font-name-asian="Arial" style:font-size-asian="11pt" style:font-name-complex="Arial" style:font-size-complex="11pt"/>
    </style:style>
    <style:style style:name="T61_7" style:family="text">
      <style:text-properties fo:font-size="11pt" style:font-name-asian="Arial" style:font-size-asian="11pt" style:font-name-complex="Arial" style:font-size-complex="11pt"/>
    </style:style>
    <style:style style:name="T61_8" style:family="text">
      <style:text-properties fo:font-size="11pt" style:font-name-asian="Arial" style:font-size-asian="11pt" style:font-name-complex="Arial" style:font-size-complex="11pt"/>
    </style:style>
    <style:style style:name="T61_9" style:family="text">
      <style:text-properties fo:font-size="11pt" style:font-name-asian="Arial" style:font-size-asian="11pt" style:font-name-complex="Arial" style:font-size-complex="11pt"/>
    </style:style>
    <style:style style:name="T61_10" style:family="text">
      <style:text-properties fo:font-size="11pt" style:font-name-asian="Arial" style:font-size-asian="11pt" style:font-name-complex="Arial" style:font-size-complex="11pt"/>
    </style:style>
    <style:style style:name="T61_11" style:family="text">
      <style:text-properties fo:font-size="11pt" style:font-name-asian="Arial" style:font-size-asian="11pt" style:font-name-complex="Arial" style:font-size-complex="11pt"/>
    </style:style>
    <style:style style:name="T61_12" style:family="text">
      <style:text-properties fo:font-size="11pt" style:font-name-asian="Arial" style:font-size-asian="11pt" style:font-name-complex="Arial" style:font-size-complex="11pt"/>
    </style:style>
    <style:style style:name="T61_13" style:family="text">
      <style:text-properties fo:font-size="11pt" style:font-name-asian="Arial" style:font-size-asian="11pt" style:font-name-complex="Arial" style:font-size-complex="11pt"/>
    </style:style>
    <style:style style:name="T61_14" style:family="text">
      <style:text-properties fo:font-size="11pt" style:font-name-asian="Arial" style:font-size-asian="11pt" style:font-name-complex="Arial" style:font-size-complex="11pt"/>
    </style:style>
    <style:style style:name="T61_15" style:family="text">
      <style:text-properties fo:font-size="11pt" style:font-name-asian="Arial" style:font-size-asian="11pt" style:font-name-complex="Arial" style:font-size-complex="11pt"/>
    </style:style>
    <style:style style:name="T61_16" style:family="text">
      <style:text-properties fo:font-size="11pt" style:font-name-asian="Arial" style:font-size-asian="11pt" style:font-name-complex="Arial" style:font-size-complex="11pt"/>
    </style:style>
    <style:style style:name="T61_17" style:family="text">
      <style:text-properties fo:font-size="11pt" style:font-name-asian="Arial" style:font-size-asian="11pt" style:font-name-complex="Arial" style:font-size-complex="11pt"/>
    </style:style>
    <style:style style:name="T61_18" style:family="text">
      <style:text-properties fo:font-size="11pt" style:font-name-asian="Arial" style:font-size-asian="11pt" style:font-name-complex="Arial" style:font-size-complex="11pt"/>
    </style:style>
    <style:style style:name="T61_19" style:family="text">
      <style:text-properties fo:font-size="11pt" style:font-name-asian="Arial" style:font-size-asian="11pt" style:font-name-complex="Arial" style:font-size-complex="11pt"/>
    </style:style>
    <style:style style:name="T61_20" style:family="text">
      <style:text-properties fo:font-size="11pt" style:font-name-asian="Arial" style:font-size-asian="11pt" style:font-name-complex="Arial" style:font-size-complex="11pt"/>
    </style:style>
    <style:style style:name="T61_21" style:family="text">
      <style:text-properties fo:font-size="11pt" style:font-name-asian="Arial" style:font-size-asian="11pt" style:font-name-complex="Arial" style:font-size-complex="11pt"/>
    </style:style>
    <style:style style:name="T61_22" style:family="text">
      <style:text-properties fo:font-size="11pt" style:font-name-asian="Arial" style:font-size-asian="11pt" style:font-name-complex="Arial" style:font-size-complex="11pt"/>
    </style:style>
    <style:style style:name="T61_23" style:family="text">
      <style:text-properties fo:font-size="11pt" style:font-name-asian="Arial" style:font-size-asian="11pt" style:font-name-complex="Arial" style:font-size-complex="11pt"/>
    </style:style>
    <style:style style:name="T61_24" style:family="text">
      <style:text-properties fo:font-size="11pt" style:font-name-asian="Arial" style:font-size-asian="11pt" style:font-name-complex="Arial" style:font-size-complex="11pt"/>
    </style:style>
    <style:style style:name="T61_25" style:family="text">
      <style:text-properties fo:font-size="11pt" style:font-name-asian="Arial" style:font-size-asian="11pt" style:font-name-complex="Arial" style:font-size-complex="11pt"/>
    </style:style>
    <style:style style:name="T61_26" style:family="text">
      <style:text-properties fo:font-size="11pt" style:font-name-asian="Arial" style:font-size-asian="11pt" style:font-name-complex="Arial" style:font-size-complex="11pt"/>
    </style:style>
    <style:style style:name="T61_27" style:family="text">
      <style:text-properties fo:font-size="11pt" style:font-name-asian="Arial" style:font-size-asian="11pt" style:font-name-complex="Arial" style:font-size-complex="11pt"/>
    </style:style>
    <style:style style:name="T61_28" style:family="text">
      <style:text-properties fo:font-size="11pt" style:font-name-asian="Arial" style:font-size-asian="11pt" style:font-name-complex="Arial" style:font-size-complex="11pt"/>
    </style:style>
    <style:style style:name="T61_29" style:family="text">
      <style:text-properties fo:font-size="11pt" style:font-name-asian="Arial" style:font-size-asian="11pt" style:font-name-complex="Arial" style:font-size-complex="11pt"/>
    </style:style>
    <style:style style:name="T61_30" style:family="text">
      <style:text-properties fo:font-size="11pt" style:font-name-asian="Arial" style:font-size-asian="11pt" style:font-name-complex="Arial" style:font-size-complex="11pt"/>
    </style:style>
    <style:style style:name="T61_31" style:family="text">
      <style:text-properties fo:font-size="11pt" style:font-name-asian="Arial" style:font-size-asian="11pt" style:font-name-complex="Arial" style:font-size-complex="11pt"/>
    </style:style>
    <style:style style:name="T61_32" style:family="text">
      <style:text-properties fo:font-size="11pt" style:font-name-asian="Arial" style:font-size-asian="11pt" style:font-name-complex="Arial" style:font-size-complex="11pt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-asian="Arial" style:font-name-complex="Arial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font-size="11pt" style:font-name-asian="Arial" style:font-size-asian="11pt" style:font-name-complex="Arial" style:font-size-complex="11pt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fo:font-size="14pt" style:font-name-asian="Arial" style:font-size-asian="14pt" style:font-name-complex="Arial" style:font-size-complex="14pt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font-size="11pt" style:font-name-asian="Arial" style:font-size-asian="11pt" style:font-name-complex="Arial" style:font-size-complex="11pt"/>
    </style:style>
    <style:style style:name="P66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6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7_1" style:family="text">
      <style:text-properties fo:font-size="11pt" style:font-size-asian="11pt" style:font-size-complex="11pt" fo:font-weight="bold" style:font-weight-asian="bold" style:font-weight-complex="bold"/>
    </style:style>
    <style:style style:name="T67_2" style:family="text">
      <style:text-properties fo:font-size="10pt" style:font-size-asian="10pt" style:font-name-complex="Arial" style:font-size-complex="10pt"/>
    </style:style>
    <style:style style:name="P6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/>
    </style:style>
    <style:style style:name="P6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9_1" style:family="text">
      <style:text-properties fo:font-size="11pt" style:font-size-asian="11pt" style:font-name-complex="Arial" style:font-size-complex="11pt"/>
    </style:style>
    <style:style style:name="T69_2" style:family="text">
      <style:text-properties fo:font-size="11pt" style:font-size-asian="11pt" style:font-name-complex="Arial" style:font-size-complex="11pt"/>
    </style:style>
    <style:style style:name="P70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size-complex="11pt"/>
    </style:style>
    <style:style style:name="T70_1" style:family="text">
      <style:text-properties fo:font-size="11pt" style:font-size-asian="11pt" style:font-size-complex="11pt" fo:font-weight="bold" style:font-weight-asian="bold"/>
    </style:style>
    <style:style style:name="T70_2" style:family="text">
      <style:text-properties fo:font-size="11pt" style:font-size-asian="11pt" style:font-size-complex="11pt" fo:font-weight="bold" style:font-weight-asian="bold"/>
    </style:style>
    <style:style style:name="T70_3" style:family="text">
      <style:text-properties fo:font-size="11pt" style:font-size-asian="11pt" style:font-size-complex="11pt" fo:font-weight="bold" style:font-weight-asian="bold"/>
    </style:style>
    <style:style style:name="T70_4" style:family="text">
      <style:text-properties fo:font-size="11pt" style:font-size-asian="11pt" style:font-size-complex="11pt"/>
    </style:style>
    <style:style style:name="T70_5" style:family="text">
      <style:text-properties fo:font-size="11pt" style:font-size-asian="11pt" style:font-size-complex="11pt"/>
    </style:style>
    <style:style style:name="T70_6" style:family="text">
      <style:text-properties fo:font-size="11pt" style:font-size-asian="11pt" style:font-size-complex="11pt"/>
    </style:style>
    <style:style style:name="T70_7" style:family="text">
      <style:text-properties fo:font-size="11pt" style:font-size-asian="11pt" style:font-size-complex="11pt"/>
    </style:style>
    <style:style style:name="P71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size-complex="11pt"/>
    </style:style>
    <style:style style:name="T71_1" style:family="text">
      <style:text-properties fo:font-size="11pt" style:font-size-asian="11pt" style:font-size-complex="11pt" fo:font-weight="bold" style:font-weight-asian="bold" style:font-weight-complex="bold"/>
    </style:style>
    <style:style style:name="T71_2" style:family="text">
      <style:text-properties fo:font-size="11pt" style:font-size-asian="11pt" style:font-size-complex="11pt"/>
    </style:style>
    <style:style style:name="T71_3" style:family="text">
      <style:text-properties fo:font-size="11pt" style:font-size-asian="11pt" style:font-size-complex="11pt"/>
    </style:style>
    <style:style style:name="T71_4" style:family="text">
      <style:text-properties fo:font-size="11pt" style:font-size-asian="11pt" style:font-size-complex="11pt"/>
    </style:style>
    <style:style style:name="T71_5" style:family="text">
      <style:text-properties fo:font-size="11pt" style:font-size-asian="11pt" style:font-size-complex="11pt"/>
    </style:style>
    <style:style style:name="T71_6" style:family="text">
      <style:text-properties fo:font-size="11pt" style:font-size-asian="11pt" style:font-size-complex="11pt"/>
    </style:style>
    <style:style style:name="T71_7" style:family="text">
      <style:text-properties fo:font-size="11pt" style:font-size-asian="11pt" style:font-size-complex="11pt"/>
    </style:style>
    <style:style style:name="T71_8" style:family="text">
      <style:text-properties fo:font-size="11pt" style:font-size-asian="11pt" style:font-size-complex="11pt"/>
    </style:style>
    <style:style style:name="P72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size-complex="11pt"/>
    </style:style>
    <style:style style:name="T72_1" style:family="text">
      <style:text-properties fo:font-size="11pt" style:font-size-asian="11pt" style:font-size-complex="11pt" fo:font-weight="bold" style:font-weight-asian="bold" style:font-weight-complex="bold"/>
    </style:style>
    <style:style style:name="T72_2" style:family="text">
      <style:text-properties fo:font-size="11pt" style:font-size-asian="11pt" style:font-size-complex="11pt" fo:font-weight="bold" style:font-weight-asian="bold" style:font-weight-complex="bold"/>
    </style:style>
    <style:style style:name="T72_3" style:family="text">
      <style:text-properties fo:font-size="11pt" style:font-size-asian="11pt" style:font-size-complex="11pt" fo:font-weight="bold" style:font-weight-asian="bold" style:font-weight-complex="bold"/>
    </style:style>
    <style:style style:name="T72_4" style:family="text">
      <style:text-properties fo:font-size="11pt" style:font-size-asian="11pt" style:font-size-complex="11pt"/>
    </style:style>
    <style:style style:name="T72_5" style:family="text">
      <style:text-properties fo:font-size="11pt" style:font-size-asian="11pt" style:font-size-complex="11pt"/>
    </style:style>
    <style:style style:name="T72_6" style:family="text">
      <style:text-properties fo:font-size="11pt" style:font-size-asian="11pt" style:font-size-complex="11pt"/>
    </style:style>
    <style:style style:name="T72_7" style:family="text">
      <style:text-properties fo:font-size="11pt" style:font-size-asian="11pt" style:font-size-complex="11pt"/>
    </style:style>
    <style:style style:name="T72_8" style:family="text">
      <style:text-properties fo:font-size="11pt" style:font-size-asian="11pt" style:font-size-complex="11pt"/>
    </style:style>
    <style:style style:name="T72_9" style:family="text">
      <style:text-properties fo:font-size="11pt" style:font-size-asian="11pt" style:font-size-complex="11pt"/>
    </style:style>
    <style:style style:name="T72_10" style:family="text">
      <style:text-properties fo:font-size="11pt" style:font-size-asian="11pt" style:font-size-complex="11pt"/>
    </style:style>
    <style:style style:name="T72_11" style:family="text">
      <style:text-properties fo:font-size="11pt" style:font-size-asian="11pt" style:font-size-complex="11pt"/>
    </style:style>
    <style:style style:name="T72_12" style:family="text">
      <style:text-properties fo:font-size="11pt" style:font-size-asian="11pt" style:font-size-complex="11pt"/>
    </style:style>
    <style:style style:name="T72_13" style:family="text">
      <style:text-properties fo:font-size="11pt" style:font-size-asian="11pt" style:font-size-complex="11pt"/>
    </style:style>
    <style:style style:name="P73" style:family="paragraph" style:parent-style-name="Normal"/>
    <style:style style:name="T73_1" style:family="text">
      <style:text-properties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74_1" style:family="text">
      <style:text-properties fo:font-size="11pt" style:font-size-asian="11pt" style:font-name-complex="Arial" style:font-size-complex="11pt" fo:font-weight="bold" style:font-weight-asian="bold"/>
    </style:style>
    <style:style style:name="T74_2" style:family="text">
      <style:text-properties fo:font-size="11pt" style:font-size-asian="11pt" style:font-name-complex="Arial" style:font-size-complex="11pt" fo:font-weight="bold" style:font-weight-asian="bold"/>
    </style:style>
    <style:style style:name="T74_3" style:family="text">
      <style:text-properties fo:font-size="11pt" style:font-size-asian="11pt" style:font-name-complex="Arial" style:font-size-complex="11pt" fo:font-weight="bold" style:font-weight-asian="bold"/>
    </style:style>
    <style:style style:name="T74_4" style:family="text">
      <style:text-properties fo:font-size="11pt" style:font-size-asian="11pt" style:font-name-complex="Arial" style:font-size-complex="11pt"/>
    </style:style>
    <style:style style:name="T74_5" style:family="text">
      <style:text-properties fo:font-size="11pt" style:font-size-asian="11pt" style:font-name-complex="Arial" style:font-size-complex="11pt"/>
    </style:style>
    <style:style style:name="T74_6" style:family="text">
      <style:text-properties fo:font-size="11pt" style:font-size-asian="11pt" style:font-name-complex="Arial" style:font-size-complex="11pt"/>
    </style:style>
    <style:style style:name="T74_7" style:family="text">
      <style:text-properties fo:font-size="11pt" style:font-size-asian="11pt" style:font-name-complex="Arial" style:font-size-complex="11pt"/>
    </style:style>
    <style:style style:name="T74_8" style:family="text">
      <style:text-properties fo:font-size="11pt" style:font-size-asian="11pt" style:font-name-complex="Arial" style:font-size-complex="11pt"/>
    </style:style>
    <style:style style:name="T74_9" style:family="text">
      <style:text-properties fo:font-size="11pt" style:font-size-asian="11pt" style:font-name-complex="Arial" style:font-size-complex="11pt"/>
    </style:style>
    <style:style style:name="T74_10" style:family="text">
      <style:text-properties fo:font-size="11pt" style:font-size-asian="11pt" style:font-name-complex="Arial" style:font-size-complex="11pt"/>
    </style:style>
    <style:style style:name="P75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7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5_2" style:family="text">
      <style:text-properties fo:font-size="11pt" style:font-name-asian="Arial" style:font-size-asian="11pt" style:font-name-complex="Arial" style:font-size-complex="11pt"/>
    </style:style>
    <style:style style:name="P76" style:family="paragraph" style:parent-style-name="List_20_Paragraph">
      <style:paragraph-properties fo:text-align="justify"/>
    </style:style>
    <style:style style:name="T76_1" style:family="text">
      <style:text-properties fo:font-size="11pt" style:font-size-asian="11pt" style:font-size-complex="11pt" fo:font-weight="bold" style:font-weight-asian="bold" style:font-weight-complex="bold"/>
    </style:style>
    <style:style style:name="T76_2" style:family="text">
      <style:text-properties fo:font-size="11pt" style:font-size-asian="11pt" style:font-size-complex="11pt"/>
    </style:style>
    <style:style style:name="T76_3" style:family="text">
      <style:text-properties fo:font-size="11pt" style:font-size-asian="11pt" style:font-size-complex="11pt"/>
    </style:style>
    <style:style style:name="T76_4" style:family="text">
      <style:text-properties fo:font-size="11pt" style:font-size-asian="11pt" style:font-size-complex="11pt"/>
    </style:style>
    <style:style style:name="P77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7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_2" style:family="text">
      <style:text-properties fo:font-size="11pt" style:font-name-asian="Arial" style:font-size-asian="11pt" style:font-name-complex="Arial" style:font-size-complex="11pt"/>
    </style:style>
    <style:style style:name="T77_3" style:family="text">
      <style:text-properties fo:font-size="11pt" style:font-name-asian="Arial" style:font-size-asian="11pt" style:font-name-complex="Arial" style:font-size-complex="11pt"/>
    </style:style>
    <style:style style:name="T77_4" style:family="text">
      <style:text-properties fo:font-size="11pt" style:font-name-asian="Arial" style:font-size-asian="11pt" style:font-name-complex="Arial" style:font-size-complex="11pt"/>
    </style:style>
    <style:style style:name="T77_5" style:family="text">
      <style:text-properties fo:font-size="11pt" style:font-name-asian="Arial" style:font-size-asian="11pt" style:font-name-complex="Arial" style:font-size-complex="11pt"/>
    </style:style>
    <style:style style:name="P78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7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_6" style:family="text">
      <style:text-properties fo:font-size="11pt" style:font-name-asian="Arial" style:font-size-asian="11pt" style:font-name-complex="Arial" style:font-size-complex="11pt"/>
    </style:style>
    <style:style style:name="T78_7" style:family="text">
      <style:text-properties fo:font-size="11pt" style:font-name-asian="Arial" style:font-size-asian="11pt" style:font-name-complex="Arial" style:font-size-complex="11pt"/>
    </style:style>
    <style:style style:name="T78_8" style:family="text">
      <style:text-properties fo:font-size="11pt" style:font-name-asian="Arial" style:font-size-asian="11pt" style:font-name-complex="Arial" style:font-size-complex="11pt"/>
    </style:style>
    <style:style style:name="T78_9" style:family="text">
      <style:text-properties fo:font-size="11pt" style:font-name-asian="Arial" style:font-size-asian="11pt" style:font-name-complex="Arial" style:font-size-complex="11pt"/>
    </style:style>
    <style:style style:name="T78_10" style:family="text">
      <style:text-properties fo:font-size="11pt" style:font-name-asian="Arial" style:font-size-asian="11pt" style:font-name-complex="Arial" style:font-size-complex="11pt"/>
    </style:style>
    <style:style style:name="T78_11" style:family="text">
      <style:text-properties fo:font-size="11pt" style:font-name-asian="Arial" style:font-size-asian="11pt" style:font-name-complex="Arial" style:font-size-complex="11pt"/>
    </style:style>
    <style:style style:name="T78_12" style:family="text">
      <style:text-properties fo:font-size="11pt" style:font-name-asian="Arial" style:font-size-asian="11pt" style:font-name-complex="Arial" style:font-size-complex="11pt"/>
    </style:style>
    <style:style style:name="T78_13" style:family="text">
      <style:text-properties fo:font-size="11pt" style:font-name-asian="Arial" style:font-size-asian="11pt" style:font-name-complex="Arial" style:font-size-complex="11pt"/>
    </style:style>
    <style:style style:name="T78_14" style:family="text">
      <style:text-properties fo:font-size="11pt" style:font-name-asian="Arial" style:font-size-asian="11pt" style:font-name-complex="Arial" style:font-size-complex="11pt"/>
    </style:style>
    <style:style style:name="T78_15" style:family="text">
      <style:text-properties fo:font-size="11pt" style:font-name-asian="Arial" style:font-size-asian="11pt" style:font-name-complex="Arial" style:font-size-complex="11pt"/>
    </style:style>
    <style:style style:name="P79" style:family="paragraph" style:parent-style-name="List_20_Paragraph">
      <style:paragraph-properties fo:text-align="justify"/>
    </style:style>
    <style:style style:name="T79_1" style:family="text">
      <style:text-properties fo:font-size="11pt" style:font-size-asian="11pt" style:font-size-complex="11pt" fo:font-weight="bold" style:font-weight-asian="bold" style:font-weight-complex="bold"/>
    </style:style>
    <style:style style:name="T79_2" style:family="text">
      <style:text-properties fo:font-size="11pt" style:font-size-asian="11pt" style:font-size-complex="11pt"/>
    </style:style>
    <style:style style:name="T79_3" style:family="text">
      <style:text-properties fo:font-size="11pt" style:font-size-asian="11pt" style:font-size-complex="11pt"/>
    </style:style>
    <style:style style:name="T79_4" style:family="text">
      <style:text-properties fo:font-size="11pt" style:font-size-asian="11pt" style:font-size-complex="11pt"/>
    </style:style>
    <style:style style:name="T79_5" style:family="text">
      <style:text-properties fo:font-size="11pt" style:font-size-asian="11pt" style:font-size-complex="11pt"/>
    </style:style>
    <style:style style:name="P80" style:family="paragraph" style:parent-style-name="List_20_Paragraph">
      <style:paragraph-properties fo:text-align="justify"/>
    </style:style>
    <style:style style:name="T80_1" style:family="text">
      <style:text-properties fo:font-size="11pt" style:font-size-asian="11pt" style:font-size-complex="11pt" fo:font-weight="bold" style:font-weight-asian="bold" style:font-weight-complex="bold"/>
    </style:style>
    <style:style style:name="T80_2" style:family="text">
      <style:text-properties fo:font-size="11pt" style:font-size-asian="11pt" style:font-size-complex="11pt" fo:font-weight="bold" style:font-weight-asian="bold" style:font-weight-complex="bold"/>
    </style:style>
    <style:style style:name="T80_3" style:family="text">
      <style:text-properties fo:font-size="11pt" style:font-size-asian="11pt" style:font-size-complex="11pt" fo:font-weight="bold" style:font-weight-asian="bold" style:font-weight-complex="bold"/>
    </style:style>
    <style:style style:name="T80_4" style:family="text">
      <style:text-properties fo:font-size="11pt" style:font-size-asian="11pt" style:font-size-complex="11pt" fo:font-weight="bold" style:font-weight-asian="bold" style:font-weight-complex="bold"/>
    </style:style>
    <style:style style:name="T80_5" style:family="text">
      <style:text-properties fo:font-size="11pt" style:font-size-asian="11pt" style:font-size-complex="11pt" fo:font-weight="bold" style:font-weight-asian="bold" style:font-weight-complex="bold"/>
    </style:style>
    <style:style style:name="T80_6" style:family="text">
      <style:text-properties fo:font-size="11pt" style:font-size-asian="11pt" style:font-size-complex="11pt"/>
    </style:style>
    <style:style style:name="T80_7" style:family="text">
      <style:text-properties fo:font-size="11pt" style:font-size-asian="11pt" style:font-size-complex="11pt"/>
    </style:style>
    <style:style style:name="T80_8" style:family="text">
      <style:text-properties fo:font-size="11pt" style:font-size-asian="11pt" style:font-size-complex="11pt"/>
    </style:style>
    <style:style style:name="T80_9" style:family="text"/>
    <style:style style:name="T80_10" style:family="text">
      <style:text-properties fo:font-size="11pt" style:font-size-asian="11pt" style:font-size-complex="11pt"/>
    </style:style>
    <style:style style:name="T80_11" style:family="text">
      <style:text-properties fo:font-size="11pt" style:font-size-asian="11pt" style:font-size-complex="11pt"/>
    </style:style>
    <style:style style:name="T80_12" style:family="text">
      <style:text-properties fo:font-size="11pt" style:font-size-asian="11pt" style:font-size-complex="11pt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font-size="11pt" style:font-size-asian="11pt" style:font-size-complex="11pt"/>
    </style:style>
    <style:style style:name="T81_2" style:family="text">
      <style:text-properties fo:font-size="11pt" style:font-size-asian="11pt" style:font-size-complex="11pt"/>
    </style:style>
    <style:style style:name="T81_3" style:family="text">
      <style:text-properties fo:font-size="11pt" style:font-size-asian="11pt" style:font-size-complex="11pt"/>
    </style:style>
    <style:style style:name="T81_4" style:family="text">
      <style:text-properties fo:font-size="11pt" style:font-size-asian="11pt" style:font-size-complex="11pt"/>
    </style:style>
    <style:style style:name="T81_5" style:family="text">
      <style:text-properties fo:font-size="11pt" style:font-size-asian="11pt" style:font-size-complex="11pt"/>
    </style:style>
    <style:style style:name="T81_6" style:family="text">
      <style:text-properties fo:font-size="11pt" style:font-size-asian="11pt" style:font-size-complex="11pt"/>
    </style:style>
    <style:style style:name="P82" style:family="paragraph" style:parent-style-name="Normal">
      <style:paragraph-properties fo:line-height="108%" fo:margin-left="1.27cm"/>
      <style:text-properties fo:font-size="11pt" style:font-name-asian="Arial" style:font-size-asian="11pt" style:font-name-complex="Arial" style:font-size-complex="11pt"/>
    </style:style>
    <style:style style:name="P8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3_1" style:family="text">
      <style:text-properties fo:font-style="normal" style:font-style-asian="normal"/>
    </style:style>
    <style:style style:name="T83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8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85" style:family="paragraph" style:parent-style-name="Normal"/>
    <style:style style:name="T8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2" style:family="text"/>
    <style:style style:name="T85_3" style:family="text" style:parent-style-name="Internet_20_link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8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5_5" style:family="text">
      <style:text-properties fo:font-size="11pt" style:font-size-asian="11pt" style:font-name-complex="Arial" style:font-size-complex="11pt"/>
    </style:style>
    <style:style style:name="P8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font-size="11pt" style:font-name-asian="Arial" style:font-size-asian="11pt" style:font-name-complex="Arial" style:font-size-complex="11pt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font-size="11pt" style:font-name-asian="Arial" style:font-size-asian="11pt" style:font-name-complex="Arial" style:font-size-complex="11pt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font-size="11pt" style:font-name-asian="Arial" style:font-size-asian="11pt" style:font-name-complex="Arial" style:font-size-complex="11pt"/>
    </style:style>
    <style:style style:name="P90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90_1" style:family="text">
      <style:text-properties fo:font-size="11pt" style:font-name-asian="Arial" style:font-size-asian="11pt" style:font-name-complex="Arial" style:font-size-complex="11pt"/>
    </style:style>
    <style:style style:name="P91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91_1" style:family="text">
      <style:text-properties fo:font-size="11pt" style:font-name-asian="Arial" style:font-size-asian="11pt" style:font-name-complex="Arial" style:font-size-complex="11pt"/>
    </style:style>
    <style:style style:name="P92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92_1" style:family="text">
      <style:text-properties fo:font-size="11pt" style:font-name-asian="Arial" style:font-size-asian="11pt" style:font-name-complex="Arial" style:font-size-complex="11pt"/>
    </style:style>
    <style:style style:name="P93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11pt" style:font-name-asian="Arial" style:font-size-asian="11pt" style:font-name-complex="Arial" style:font-size-complex="11pt"/>
    </style:style>
    <style:style style:name="T94_2" style:family="text">
      <style:text-properties fo:font-size="11pt" style:font-name-asian="Arial" style:font-size-asian="11pt" style:font-name-complex="Arial" style:font-size-complex="11pt"/>
    </style:style>
    <style:style style:name="T94_3" style:family="text">
      <style:text-properties fo:font-size="11pt" style:font-name-asian="Arial" style:font-size-asian="11pt" style:font-name-complex="Arial" style:font-size-complex="11pt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font-size="11pt" style:font-name-asian="Arial" style:font-size-asian="11pt" style:font-name-complex="Arial" style:font-size-complex="11pt"/>
    </style:style>
    <style:style style:name="P97" style:family="paragraph" style:parent-style-name="Normal"/>
    <style:style style:name="P98" style:family="paragraph" style:parent-style-name="Normal">
      <style:text-properties fo:font-size="10pt" style:font-size-asian="10pt" style:font-name-complex="Arial" style:font-size-complex="10pt"/>
    </style:style>
    <style:style style:name="P99" style:family="paragraph" style:parent-style-name="Normal">
      <style:text-properties fo:font-size="10pt" style:font-size-asian="10pt" style:font-name-complex="Arial" style:font-size-complex="10pt"/>
    </style:style>
    <style:style style:name="P10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02" style:family="paragraph" style:parent-style-name="Normal" style:master-page-name="MasterPage1"/>
    <style:style style:name="T102_1" style:family="text">
      <style:text-properties fo:font-size="10pt" style:font-size-asian="10pt" style:font-name-complex="Arial" style:font-size-complex="10pt"/>
    </style:style>
    <style:style style:name="P103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104" style:family="paragraph" style:parent-style-name="Normal" style:master-page-name="MasterPage2"/>
    <style:style style:name="T10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4_2" style:family="text">
      <style:text-properties fo:font-size="11pt" style:font-size-asian="11pt" style:font-name-complex="Arial" style:font-size-complex="11pt" fo:font-weight="bold" style:font-weight-asian="bold"/>
    </style:style>
    <style:style style:name="T104_3" style:family="text">
      <style:text-properties fo:font-size="11pt" style:font-size-asian="11pt" style:font-name-complex="Arial" style:font-size-complex="11pt" style:font-weight-complex="bold"/>
    </style:style>
    <style:style style:name="T104_4" style:family="text">
      <style:text-properties fo:font-size="11pt" style:font-size-asian="11pt" style:font-name-complex="Arial" style:font-size-complex="11pt"/>
    </style:style>
    <style:style style:name="T104_5" style:family="text">
      <style:text-properties fo:font-size="11pt" style:font-size-asian="11pt" style:font-name-complex="Arial" style:font-size-complex="11pt" style:font-weight-complex="bold"/>
    </style:style>
    <style:style style:name="P105" style:family="paragraph" style:parent-style-name="Normal">
      <style:text-properties fo:background-color="#ffff00" fo:font-size="10pt" style:font-size-asian="10pt" style:font-size-complex="10pt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fo:font-size="11pt" style:font-size-asian="11pt" style:font-size-complex="11pt"/>
    </style:style>
    <style:style style:name="T106_2" style:family="text">
      <style:text-properties fo:font-size="11pt" style:font-size-asian="11pt" style:font-size-complex="11pt"/>
    </style:style>
    <style:style style:name="T106_3" style:family="text">
      <style:text-properties fo:font-size="11pt" style:font-size-asian="11pt" style:font-size-complex="11pt"/>
    </style:style>
    <style:style style:name="T106_4" style:family="text">
      <style:text-properties fo:font-size="11pt" style:font-size-asian="11pt" style:font-size-complex="11pt"/>
    </style:style>
    <style:style style:name="T106_5" style:family="text">
      <style:text-properties fo:font-size="11pt" style:font-size-asian="11pt" style:font-size-complex="11pt"/>
    </style:style>
    <style:style style:name="T106_6" style:family="text">
      <style:text-properties fo:font-size="11pt" style:font-size-asian="11pt" style:font-size-complex="11pt"/>
    </style:style>
    <style:style style:name="T106_7" style:family="text">
      <style:text-properties fo:font-size="11pt" style:font-size-asian="11pt" style:font-size-complex="11pt"/>
    </style:style>
    <style:style style:name="T106_8" style:family="text">
      <style:text-properties fo:font-size="11pt" style:font-size-asian="11pt" style:font-size-complex="11pt"/>
    </style:style>
    <style:style style:name="T106_9" style:family="text">
      <style:text-properties fo:font-size="11pt" style:font-size-asian="11pt" style:font-size-complex="11pt"/>
    </style:style>
    <style:style style:name="T106_10" style:family="text">
      <style:text-properties fo:font-size="11pt" style:font-size-asian="11pt" style:font-size-complex="11pt"/>
    </style:style>
    <style:style style:name="T106_11" style:family="text">
      <style:text-properties fo:font-size="11pt" style:font-size-asian="11pt" style:font-size-complex="11pt"/>
    </style:style>
    <style:style style:name="T106_12" style:family="text">
      <style:text-properties fo:font-size="11pt" style:font-size-asian="11pt" style:font-size-complex="11pt"/>
    </style:style>
    <style:style style:name="T106_13" style:family="text">
      <style:text-properties fo:font-size="11pt" style:font-size-asian="11pt" style:font-size-complex="11pt"/>
    </style:style>
    <style:style style:name="T106_14" style:family="text">
      <style:text-properties fo:font-size="11pt" style:font-size-asian="11pt" style:font-size-complex="11pt"/>
    </style:style>
    <style:style style:name="T106_15" style:family="text">
      <style:text-properties fo:font-size="11pt" style:font-size-asian="11pt" style:font-size-complex="11pt"/>
    </style:style>
    <style:style style:name="T106_16" style:family="text">
      <style:text-properties fo:font-size="11pt" style:font-size-asian="11pt" style:font-size-complex="11pt"/>
    </style:style>
    <style:style style:name="T106_17" style:family="text">
      <style:text-properties fo:font-size="11pt" style:font-size-asian="11pt" style:font-size-complex="11pt"/>
    </style:style>
    <style:style style:name="T106_18" style:family="text">
      <style:text-properties fo:font-size="11pt" style:font-size-asian="11pt" style:font-size-complex="11pt"/>
    </style:style>
    <style:style style:name="T106_19" style:family="text">
      <style:text-properties fo:font-size="11pt" style:font-size-asian="11pt" style:font-size-complex="11pt"/>
    </style:style>
    <style:style style:name="T106_20" style:family="text">
      <style:text-properties fo:font-size="11pt" style:font-size-asian="11pt" style:font-size-complex="11pt"/>
    </style:style>
    <style:style style:name="T106_21" style:family="text">
      <style:text-properties fo:font-size="11pt" style:font-size-asian="11pt" style:font-size-complex="11pt"/>
    </style:style>
    <style:style style:name="T106_22" style:family="text">
      <style:text-properties fo:font-size="11pt" style:font-size-asian="11pt" style:font-size-complex="11pt"/>
    </style:style>
    <style:style style:name="T106_23" style:family="text">
      <style:text-properties fo:font-size="11pt" style:font-size-asian="11pt" style:font-size-complex="11pt"/>
    </style:style>
    <style:style style:name="T106_24" style:family="text">
      <style:text-properties fo:font-size="11pt" style:font-size-asian="11pt" style:font-size-complex="11pt"/>
    </style:style>
    <style:style style:name="T106_25" style:family="text">
      <style:text-properties fo:font-size="11pt" style:font-size-asian="11pt" style:font-size-complex="11pt"/>
    </style:style>
    <style:style style:name="T106_26" style:family="text">
      <style:text-properties fo:font-size="11pt" style:font-size-asian="11pt" style:font-size-complex="11pt"/>
    </style:style>
    <style:style style:name="T106_27" style:family="text">
      <style:text-properties fo:font-size="11pt" style:font-size-asian="11pt" style:font-size-complex="11pt"/>
    </style:style>
    <style:style style:name="T106_28" style:family="text">
      <style:text-properties fo:font-size="11pt" style:font-size-asian="11pt" style:font-size-complex="11pt"/>
    </style:style>
    <style:style style:name="T106_29" style:family="text">
      <style:text-properties fo:font-size="11pt" style:font-size-asian="11pt" style:font-size-complex="11pt"/>
    </style:style>
    <style:style style:name="T106_30" style:family="text">
      <style:text-properties fo:font-size="11pt" style:font-size-asian="11pt" style:font-size-complex="11pt"/>
    </style:style>
    <style:style style:name="T106_31" style:family="text">
      <style:text-properties fo:font-size="11pt" style:font-size-asian="11pt" style:font-size-complex="11pt"/>
    </style:style>
    <style:style style:name="T106_32" style:family="text">
      <style:text-properties fo:font-size="11pt" style:font-size-asian="11pt" style:font-size-complex="11pt"/>
    </style:style>
    <style:style style:name="T106_33" style:family="text">
      <style:text-properties fo:font-size="11pt" style:font-size-asian="11pt" style:font-size-complex="11pt"/>
    </style:style>
    <style:style style:name="T106_34" style:family="text">
      <style:text-properties fo:font-size="11pt" style:font-size-asian="11pt" style:font-size-complex="11pt"/>
    </style:style>
    <style:style style:name="P10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fo:font-size="11pt" style:font-size-asian="11pt" style:font-size-complex="11pt"/>
    </style:style>
    <style:style style:name="T108_2" style:family="text">
      <style:text-properties fo:font-size="11pt" style:font-size-asian="11pt" style:font-size-complex="11pt"/>
    </style:style>
    <style:style style:name="T108_3" style:family="text">
      <style:text-properties fo:font-size="11pt" style:font-size-asian="11pt" style:font-size-complex="11pt"/>
    </style:style>
    <style:style style:name="T108_4" style:family="text">
      <style:text-properties fo:font-size="11pt" style:font-size-asian="11pt" style:font-size-complex="11pt"/>
    </style:style>
    <style:style style:name="T108_5" style:family="text">
      <style:text-properties fo:font-size="11pt" style:font-size-asian="11pt" style:font-size-complex="11pt"/>
    </style:style>
    <style:style style:name="T108_6" style:family="text">
      <style:text-properties fo:font-size="11pt" style:font-size-asian="11pt" style:font-size-complex="11pt"/>
    </style:style>
    <style:style style:name="T108_7" style:family="text">
      <style:text-properties fo:font-size="11pt" style:font-size-asian="11pt" style:font-size-complex="11pt"/>
    </style:style>
    <style:style style:name="T108_8" style:family="text">
      <style:text-properties fo:font-size="11pt" style:font-size-asian="11pt" style:font-size-complex="11pt"/>
    </style:style>
    <style:style style:name="T108_9" style:family="text">
      <style:text-properties fo:font-size="11pt" style:font-size-asian="11pt" style:font-size-complex="11pt"/>
    </style:style>
    <style:style style:name="T108_10" style:family="text">
      <style:text-properties fo:font-size="11pt" style:font-size-asian="11pt" style:font-size-complex="11pt"/>
    </style:style>
    <style:style style:name="T108_11" style:family="text">
      <style:text-properties fo:font-size="11pt" style:font-size-asian="11pt" style:font-size-complex="11pt"/>
    </style:style>
    <style:style style:name="T108_12" style:family="text">
      <style:text-properties fo:font-size="11pt" style:font-size-asian="11pt" style:font-size-complex="11pt"/>
    </style:style>
    <style:style style:name="T108_13" style:family="text">
      <style:text-properties fo:font-size="11pt" style:font-size-asian="11pt" style:font-size-complex="11pt"/>
    </style:style>
    <style:style style:name="T108_14" style:family="text">
      <style:text-properties fo:font-size="11pt" style:font-size-asian="11pt" style:font-size-complex="11pt"/>
    </style:style>
    <style:style style:name="T108_15" style:family="text">
      <style:text-properties fo:font-size="11pt" style:font-size-asian="11pt" style:font-size-complex="11pt"/>
    </style:style>
    <style:style style:name="P10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0" style:family="paragraph" style:parent-style-name="Normal"/>
    <style:style style:name="T110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110_2" style:family="text">
      <style:text-properties fo:font-size="11pt" style:font-size-asian="11pt" style:font-name-complex="Arial" style:font-size-complex="11pt"/>
    </style:style>
    <style:style style:name="P111" style:family="paragraph" style:parent-style-name="Normal">
      <style:text-properties fo:font-size="11pt" style:font-size-asian="11pt" style:font-name-complex="Arial" style:font-size-complex="11pt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12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13" style:family="paragraph" style:parent-style-name="Heading_20_2">
      <style:paragraph-properties fo:break-before="page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13_1" style:family="text">
      <style:text-properties fo:font-style="normal" style:font-style-asian="normal"/>
    </style:style>
    <style:style style:name="T113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14" style:family="paragraph" style:parent-style-name="Normal">
      <style:text-properties fo:font-size="11pt" style:font-size-asian="11pt" style:font-size-complex="11pt"/>
    </style:style>
    <style:style style:name="Table4" style:family="table">
      <style:table-properties table:align="left" style:width="16.503cm" fo:margin-left="-0.259cm"/>
    </style:style>
    <style:style style:name="Column15" style:family="table-column">
      <style:table-column-properties style:column-width="3.013cm"/>
    </style:style>
    <style:style style:name="Column16" style:family="table-column">
      <style:table-column-properties style:column-width="1.087cm"/>
    </style:style>
    <style:style style:name="Column17" style:family="table-column">
      <style:table-column-properties style:column-width="1.653cm"/>
    </style:style>
    <style:style style:name="Column18" style:family="table-column">
      <style:table-column-properties style:column-width="5.791cm"/>
    </style:style>
    <style:style style:name="Column19" style:family="table-column">
      <style:table-column-properties style:column-width="4.96cm"/>
    </style:style>
    <style:style style:name="Row9" style:family="table-row">
      <style:table-row-properties style:min-row-height="0.863cm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20_2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0.609cm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00%" fo:margin-bottom="0cm"/>
    </style:style>
    <style:style style:name="T1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00%" fo:margin-bottom="0cm"/>
    </style:style>
    <style:style style:name="T1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00%" fo:margin-bottom="0cm"/>
    </style:style>
    <style:style style:name="T1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25" style:family="paragraph" style:parent-style-name="Normal">
      <style:text-properties fo:font-size="11pt" style:font-size-asian="11pt" style:font-size-complex="11pt"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20" style:family="table-column">
      <style:table-column-properties style:column-width="6.242cm"/>
    </style:style>
    <style:style style:name="Column21" style:family="table-column">
      <style:table-column-properties style:column-width="4cm"/>
    </style:style>
    <style:style style:name="Column22" style:family="table-column">
      <style:table-column-properties style:column-width="6.251cm"/>
    </style:style>
    <style:style style:name="Row12" style:family="table-row">
      <style:table-row-properties style:min-row-height="0.482cm"/>
    </style:style>
    <style:style style:name="Cell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00%" fo:margin-bottom="0cm"/>
    </style:style>
    <style:style style:name="T1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100%" fo:margin-bottom="0cm"/>
    </style:style>
    <style:style style:name="T1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00%" fo:margin-bottom="0cm"/>
    </style:style>
    <style:style style:name="T1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4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3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4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8_2" style:family="text">
      <style:text-properties fo:font-size="11pt" style:font-size-asian="11pt" style:font-name-complex="Arial" style:font-size-complex="11pt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font-size="11pt" style:font-size-asian="11pt" style:font-name-complex="Arial" style:font-size-complex="11pt"/>
    </style:style>
    <style:style style:name="T139_2" style:family="text">
      <style:text-properties fo:font-size="11pt" style:font-size-asian="11pt" style:font-name-complex="Arial" style:font-size-complex="11pt"/>
    </style:style>
    <style:style style:name="T139_3" style:family="text">
      <style:text-properties fo:font-size="11pt" style:font-size-asian="11pt" style:font-name-complex="Arial" style:font-size-complex="11pt"/>
    </style:style>
    <style:style style:name="P14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font-size="11pt" style:font-size-asian="11pt" style:font-name-complex="Arial" style:font-size-complex="11pt"/>
    </style:style>
    <style:style style:name="T141_2" style:family="text">
      <style:text-properties fo:font-size="11pt" style:font-size-asian="11pt" style:font-name-complex="Arial" style:font-size-complex="11pt"/>
    </style:style>
    <style:style style:name="T141_3" style:family="text">
      <style:text-properties fo:font-size="11pt" style:font-size-asian="11pt" style:font-name-complex="Arial" style:font-size-complex="11pt"/>
    </style:style>
    <style:style style:name="T141_4" style:family="text">
      <style:text-properties fo:font-size="11pt" style:font-size-asian="11pt" style:font-name-complex="Arial" style:font-size-complex="11pt"/>
    </style:style>
    <style:style style:name="T141_5" style:family="text">
      <style:text-properties fo:font-size="11pt" style:font-size-asian="11pt" style:font-name-complex="Arial" style:font-size-complex="11pt"/>
    </style:style>
    <style:style style:name="T141_6" style:family="text">
      <style:text-properties fo:font-size="11pt" style:font-size-asian="11pt" style:font-name-complex="Arial" style:font-size-complex="11pt"/>
    </style:style>
    <style:style style:name="T141_7" style:family="text">
      <style:text-properties fo:font-size="11pt" style:font-size-asian="11pt" style:font-name-complex="Arial" style:font-size-complex="11pt"/>
    </style:style>
    <style:style style:name="T141_8" style:family="text">
      <style:text-properties fo:font-size="11pt" style:font-size-asian="11pt" style:font-name-complex="Arial" style:font-size-complex="11pt"/>
    </style:style>
    <style:style style:name="P14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font-size="11pt" style:font-size-asian="11pt" style:font-name-complex="Arial" style:font-size-complex="11pt"/>
    </style:style>
    <style:style style:name="T143_2" style:family="text">
      <style:text-properties fo:font-size="11pt" style:font-size-asian="11pt" style:font-name-complex="Arial" style:font-size-complex="11pt"/>
    </style:style>
    <style:style style:name="T143_3" style:family="text">
      <style:text-properties fo:font-size="11pt" style:font-size-asian="11pt" style:font-name-complex="Arial" style:font-size-complex="11pt"/>
    </style:style>
    <style:style style:name="T143_4" style:family="text">
      <style:text-properties fo:font-size="11pt" style:font-size-asian="11pt" style:font-name-complex="Arial" style:font-size-complex="11pt"/>
    </style:style>
    <style:style style:name="P14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font-size="11pt" style:font-size-asian="11pt" style:font-size-complex="11pt" fo:font-weight="bold" style:font-weight-asian="bold"/>
    </style:style>
    <style:style style:name="T146_2" style:family="text">
      <style:text-properties fo:font-size="11pt" style:font-size-asian="11pt" style:font-name-complex="Arial" style:font-size-complex="11pt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font-size="11pt" style:font-size-asian="11pt" style:font-name-complex="Arial" style:font-size-complex="11pt"/>
    </style:style>
    <style:style style:name="T147_2" style:family="text">
      <style:text-properties fo:font-size="11pt" style:font-size-asian="11pt" style:font-name-complex="Arial" style:font-size-complex="11pt"/>
    </style:style>
    <style:style style:name="P148" style:family="paragraph" style:parent-style-name="Normal">
      <style:text-properties fo:font-size="11pt" style:font-size-asian="11pt" style:font-name-complex="Arial" style:font-size-complex="11pt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9_2" style:family="text">
      <style:text-properties fo:font-size="11pt" style:font-size-asian="11pt" style:font-name-complex="Arial" style:font-size-complex="11pt"/>
    </style:style>
    <style:style style:name="P15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50_1" style:family="text">
      <style:text-properties fo:font-size="11pt" style:font-size-asian="11pt" style:font-name-complex="Arial" style:font-size-complex="11pt"/>
    </style:style>
    <style:style style:name="P15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15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52_1" style:family="text">
      <style:text-properties fo:font-size="11pt" style:font-size-asian="11pt" style:font-name-complex="Arial" style:font-size-complex="11pt"/>
    </style:style>
    <style:style style:name="T152_2" style:family="text">
      <style:text-properties fo:font-size="11pt" style:font-size-asian="11pt" style:font-name-complex="Arial" style:font-size-complex="11pt"/>
    </style:style>
    <style:style style:name="T152_3" style:family="text">
      <style:text-properties fo:font-size="11pt" style:font-size-asian="11pt" style:font-name-complex="Arial" style:font-size-complex="11pt"/>
    </style:style>
    <style:style style:name="T152_4" style:family="text">
      <style:text-properties fo:font-size="11pt" style:font-size-asian="11pt" style:font-name-complex="Arial" style:font-size-complex="11pt"/>
    </style:style>
    <style:style style:name="P15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15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54_1" style:family="text">
      <style:text-properties fo:font-size="11pt" style:font-size-asian="11pt" style:font-name-complex="Arial" style:font-size-complex="11pt"/>
    </style:style>
    <style:style style:name="P155" style:family="paragraph" style:parent-style-name="Normal">
      <style:text-properties fo:font-size="10pt" style:font-size-asian="10pt" style:font-size-complex="10pt"/>
    </style:style>
    <style:style style:name="P156" style:family="paragraph" style:parent-style-name="Normal">
      <style:text-properties fo:font-size="11pt" style:font-size-asian="11pt" style:font-size-complex="11pt"/>
    </style:style>
    <style:style style:name="P157" style:family="paragraph" style:parent-style-name="Normal">
      <style:text-properties fo:font-size="11pt" style:font-size-asian="11pt" style:font-size-complex="11pt"/>
    </style:style>
    <style:style style:name="P158" style:family="paragraph" style:parent-style-name="Normal"/>
    <style:style style:name="T158_1" style:family="text">
      <style:text-properties fo:font-size="11pt" style:font-size-asian="11pt" style:font-size-complex="11pt"/>
    </style:style>
    <style:style style:name="P159" style:family="paragraph" style:parent-style-name="Normal">
      <style:paragraph-properties fo:break-before="page" fo:line-height="108%" fo:margin-bottom="0.282cm"/>
    </style:style>
    <style:style style:name="Table6" style:family="table">
      <style:table-properties table:align="left" style:width="16.503cm" fo:margin-left="-0.259cm"/>
    </style:style>
    <style:style style:name="Column23" style:family="table-column">
      <style:table-column-properties style:column-width="3.013cm"/>
    </style:style>
    <style:style style:name="Column24" style:family="table-column">
      <style:table-column-properties style:column-width="1.087cm"/>
    </style:style>
    <style:style style:name="Column25" style:family="table-column">
      <style:table-column-properties style:column-width="1.653cm"/>
    </style:style>
    <style:style style:name="Column26" style:family="table-column">
      <style:table-column-properties style:column-width="5.791cm"/>
    </style:style>
    <style:style style:name="Column27" style:family="table-column">
      <style:table-column-properties style:column-width="4.96cm"/>
    </style:style>
    <style:style style:name="Row16" style:family="table-row">
      <style:table-row-properties style:min-row-height="0.863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0.612cm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8" style:family="table-row">
      <style:table-row-properties style:min-row-height="0.609cm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6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0" style:family="paragraph" style:parent-style-name="Normal">
      <style:text-properties fo:font-size="11pt" style:font-size-asian="11pt" style:font-size-complex="11pt"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8" style:family="table-column">
      <style:table-column-properties style:column-width="5.743cm"/>
    </style:style>
    <style:style style:name="Column29" style:family="table-column">
      <style:table-column-properties style:column-width="5.249cm"/>
    </style:style>
    <style:style style:name="Column30" style:family="table-column">
      <style:table-column-properties style:column-width="5.502cm"/>
    </style:style>
    <style:style style:name="Row19" style:family="table-row">
      <style:table-row-properties style:min-row-height="0.482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0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6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1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2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8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3_2" style:family="text">
      <style:text-properties fo:font-size="11pt" style:font-size-asian="11pt" style:font-name-complex="Arial" style:font-size-complex="11pt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fo:font-size="11pt" style:font-size-asian="11pt" style:font-name-complex="Arial" style:font-size-complex="11pt"/>
    </style:style>
    <style:style style:name="T184_2" style:family="text">
      <style:text-properties fo:font-size="11pt" style:font-size-asian="11pt" style:font-name-complex="Arial" style:font-size-complex="11pt"/>
    </style:style>
    <style:style style:name="T184_3" style:family="text">
      <style:text-properties fo:font-size="11pt" style:font-size-asian="11pt" style:font-name-complex="Arial" style:font-size-complex="11pt"/>
    </style:style>
    <style:style style:name="T184_4" style:family="text">
      <style:text-properties fo:font-size="11pt" style:font-size-asian="11pt" style:font-name-complex="Arial" style:font-size-complex="11pt"/>
    </style:style>
    <style:style style:name="T184_5" style:family="text">
      <style:text-properties fo:font-size="11pt" style:font-size-asian="11pt" style:font-name-complex="Arial" style:font-size-complex="11pt"/>
    </style:style>
    <style:style style:name="P18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fo:font-size="11pt" style:font-size-asian="11pt" style:font-name-complex="Arial" style:font-size-complex="11pt"/>
    </style:style>
    <style:style style:name="T186_2" style:family="text">
      <style:text-properties fo:font-size="11pt" style:font-size-asian="11pt" style:font-name-complex="Arial" style:font-size-complex="11pt"/>
    </style:style>
    <style:style style:name="T186_3" style:family="text">
      <style:text-properties fo:font-size="11pt" style:font-size-asian="11pt" style:font-name-complex="Arial" style:font-size-complex="11pt"/>
    </style:style>
    <style:style style:name="T186_4" style:family="text">
      <style:text-properties fo:font-size="11pt" style:font-size-asian="11pt" style:font-name-complex="Arial" style:font-size-complex="11pt"/>
    </style:style>
    <style:style style:name="T186_5" style:family="text">
      <style:text-properties fo:font-size="11pt" style:font-size-asian="11pt" style:font-name-complex="Arial" style:font-size-complex="11pt"/>
    </style:style>
    <style:style style:name="T186_6" style:family="text">
      <style:text-properties fo:font-size="11pt" style:font-size-asian="11pt" style:font-name-complex="Arial" style:font-size-complex="11pt"/>
    </style:style>
    <style:style style:name="T186_7" style:family="text">
      <style:text-properties fo:font-size="11pt" style:font-size-asian="11pt" style:font-name-complex="Arial" style:font-size-complex="11pt"/>
    </style:style>
    <style:style style:name="T186_8" style:family="text">
      <style:text-properties fo:font-size="11pt" style:font-size-asian="11pt" style:font-name-complex="Arial" style:font-size-complex="11pt"/>
    </style:style>
    <style:style style:name="T186_9" style:family="text">
      <style:text-properties fo:font-size="11pt" style:font-size-asian="11pt" style:font-name-complex="Arial" style:font-size-complex="11pt"/>
    </style:style>
    <style:style style:name="T186_10" style:family="text">
      <style:text-properties fo:font-size="11pt" style:font-size-asian="11pt" style:font-name-complex="Arial" style:font-size-complex="11pt"/>
    </style:style>
    <style:style style:name="T186_11" style:family="text">
      <style:text-properties fo:font-size="11pt" style:font-size-asian="11pt" style:font-name-complex="Arial" style:font-size-complex="11pt"/>
    </style:style>
    <style:style style:name="T186_12" style:family="text">
      <style:text-properties fo:font-size="11pt" style:font-size-asian="11pt" style:font-name-complex="Arial" style:font-size-complex="11pt"/>
    </style:style>
    <style:style style:name="T186_13" style:family="text">
      <style:text-properties fo:font-size="11pt" style:font-size-asian="11pt" style:font-name-complex="Arial" style:font-size-complex="11pt"/>
    </style:style>
    <style:style style:name="T186_14" style:family="text">
      <style:text-properties fo:font-size="11pt" style:font-size-asian="11pt" style:font-name-complex="Arial" style:font-size-complex="11pt"/>
    </style:style>
    <style:style style:name="T186_15" style:family="text">
      <style:text-properties fo:font-size="11pt" style:font-size-asian="11pt" style:font-name-complex="Arial" style:font-size-complex="11pt"/>
    </style:style>
    <style:style style:name="T186_16" style:family="text">
      <style:text-properties fo:font-size="11pt" style:font-size-asian="11pt" style:font-name-complex="Arial" style:font-size-complex="11pt"/>
    </style:style>
    <style:style style:name="T186_17" style:family="text">
      <style:text-properties fo:font-size="11pt" style:font-size-asian="11pt" style:font-name-complex="Arial" style:font-size-complex="11pt"/>
    </style:style>
    <style:style style:name="T186_18" style:family="text">
      <style:text-properties fo:font-size="11pt" style:font-size-asian="11pt" style:font-name-complex="Arial" style:font-size-complex="11pt"/>
    </style:style>
    <style:style style:name="T186_19" style:family="text">
      <style:text-properties fo:font-size="11pt" style:font-size-asian="11pt" style:font-name-complex="Arial" style:font-size-complex="11pt"/>
    </style:style>
    <style:style style:name="T186_20" style:family="text">
      <style:text-properties fo:font-size="11pt" style:font-size-asian="11pt" style:font-name-complex="Arial" style:font-size-complex="11pt"/>
    </style:style>
    <style:style style:name="T186_21" style:family="text">
      <style:text-properties fo:font-size="11pt" style:font-size-asian="11pt" style:font-name-complex="Arial" style:font-size-complex="11pt"/>
    </style:style>
    <style:style style:name="T186_22" style:family="text">
      <style:text-properties fo:font-size="11pt" style:font-size-asian="11pt" style:font-name-complex="Arial" style:font-size-complex="11pt"/>
    </style:style>
    <style:style style:name="T186_23" style:family="text">
      <style:text-properties fo:font-size="11pt" style:font-size-asian="11pt" style:font-name-complex="Arial" style:font-size-complex="11pt"/>
    </style:style>
    <style:style style:name="T186_24" style:family="text">
      <style:text-properties fo:font-size="11pt" style:font-size-asian="11pt" style:font-name-complex="Arial" style:font-size-complex="11pt"/>
    </style:style>
    <style:style style:name="T186_25" style:family="text">
      <style:text-properties fo:font-size="11pt" style:font-size-asian="11pt" style:font-name-complex="Arial" style:font-size-complex="11pt"/>
    </style:style>
    <style:style style:name="T186_26" style:family="text">
      <style:text-properties fo:font-size="11pt" style:font-size-asian="11pt" style:font-name-complex="Arial" style:font-size-complex="11pt"/>
    </style:style>
    <style:style style:name="T186_27" style:family="text">
      <style:text-properties fo:font-size="11pt" style:font-size-asian="11pt" style:font-name-complex="Arial" style:font-size-complex="11pt"/>
    </style:style>
    <style:style style:name="P18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88" style:family="paragraph" style:parent-style-name="Normal">
      <style:paragraph-properties fo:text-align="justify"/>
    </style:style>
    <style:style style:name="T188_1" style:family="text">
      <style:text-properties fo:font-size="11pt" style:font-size-asian="11pt" style:font-name-complex="Arial" style:font-size-complex="11pt"/>
    </style:style>
    <style:style style:name="T188_2" style:family="text">
      <style:text-properties fo:font-size="11pt" style:font-size-asian="11pt" style:font-name-complex="Arial" style:font-size-complex="11pt"/>
    </style:style>
    <style:style style:name="T188_3" style:family="text"/>
    <style:style style:name="T188_4" style:family="text">
      <style:text-properties fo:font-size="11pt" style:font-size-asian="11pt" style:font-name-complex="Arial" style:font-size-complex="11pt"/>
    </style:style>
    <style:style style:name="P18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fo:font-size="11pt" style:font-size-asian="11pt" style:font-size-complex="11pt" fo:font-weight="bold" style:font-weight-asian="bold"/>
    </style:style>
    <style:style style:name="T190_2" style:family="text">
      <style:text-properties fo:font-size="11pt" style:font-size-asian="11pt" style:font-name-complex="Arial" style:font-size-complex="11pt"/>
    </style:style>
    <style:style style:name="P191" style:family="paragraph" style:parent-style-name="Normal">
      <style:text-properties fo:font-size="11pt" style:font-size-asian="11pt" style:font-name-complex="Arial" style:font-size-complex="11pt"/>
    </style:style>
    <style:style style:name="P19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92_1" style:family="text">
      <style:text-properties fo:font-size="11pt" style:font-size-asian="11pt" style:font-name-complex="Arial" style:font-size-complex="11pt"/>
    </style:style>
    <style:style style:name="T192_2" style:family="text">
      <style:text-properties fo:font-size="11pt" style:font-size-asian="11pt" style:font-name-complex="Arial" style:font-size-complex="11pt"/>
    </style:style>
    <style:style style:name="P19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4" style:family="paragraph" style:parent-style-name="Normal">
      <style:text-properties fo:font-size="11pt" style:font-size-asian="11pt" style:font-name-complex="Arial" style:font-size-complex="11pt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95_2" style:family="text">
      <style:text-properties fo:font-size="11pt" style:font-size-asian="11pt" style:font-name-complex="Arial" style:font-size-complex="11pt"/>
    </style:style>
    <style:style style:name="P196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96_1" style:family="text">
      <style:text-properties fo:font-size="11pt" style:font-size-asian="11pt" style:font-name-complex="Arial" style:font-size-complex="11pt"/>
    </style:style>
    <style:style style:name="P19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19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198_1" style:family="text">
      <style:text-properties fo:font-size="11pt" style:font-size-asian="11pt" style:font-name-complex="Arial" style:font-size-complex="11pt"/>
    </style:style>
    <style:style style:name="T198_2" style:family="text">
      <style:text-properties fo:font-size="11pt" style:font-size-asian="11pt" style:font-name-complex="Arial" style:font-size-complex="11pt"/>
    </style:style>
    <style:style style:name="P19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0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01" style:family="paragraph" style:parent-style-name="Normal">
      <style:text-properties fo:font-size="11pt" style:font-size-asian="11pt" style:font-size-complex="11pt"/>
    </style:style>
    <style:style style:name="P202" style:family="paragraph" style:parent-style-name="Normal">
      <style:text-properties fo:font-size="11pt" style:font-size-asian="11pt" style:font-size-complex="11pt"/>
    </style:style>
    <style:style style:name="P203" style:family="paragraph" style:parent-style-name="Normal"/>
    <style:style style:name="T203_1" style:family="text"/>
    <style:style style:name="T203_2" style:family="text"/>
    <style:style style:name="P204" style:family="paragraph" style:parent-style-name="Normal">
      <style:paragraph-properties fo:break-before="page" fo:line-height="108%" fo:margin-bottom="0.282cm"/>
    </style:style>
    <style:style style:name="Table8" style:family="table">
      <style:table-properties table:align="left" style:width="16.503cm" fo:margin-left="-0.259cm"/>
    </style:style>
    <style:style style:name="Column31" style:family="table-column">
      <style:table-column-properties style:column-width="3.013cm"/>
    </style:style>
    <style:style style:name="Column32" style:family="table-column">
      <style:table-column-properties style:column-width="1.087cm"/>
    </style:style>
    <style:style style:name="Column33" style:family="table-column">
      <style:table-column-properties style:column-width="1.653cm"/>
    </style:style>
    <style:style style:name="Column34" style:family="table-column">
      <style:table-column-properties style:column-width="5.791cm"/>
    </style:style>
    <style:style style:name="Column35" style:family="table-column">
      <style:table-column-properties style:column-width="4.96cm"/>
    </style:style>
    <style:style style:name="Row23" style:family="table-row">
      <style:table-row-properties style:min-row-height="0.863cm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4" style:family="table-row">
      <style:table-row-properties style:min-row-height="0.612cm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5" style:family="table-row">
      <style:table-row-properties style:min-row-height="0.609cm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00%" fo:margin-bottom="0cm"/>
    </style:style>
    <style:style style:name="T2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15" style:family="paragraph" style:parent-style-name="Normal">
      <style:text-properties fo:font-size="11pt" style:font-size-asian="11pt" style:font-size-complex="11pt"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6" style:family="table-column">
      <style:table-column-properties style:column-width="6.493cm"/>
    </style:style>
    <style:style style:name="Column37" style:family="table-column">
      <style:table-column-properties style:column-width="4.251cm"/>
    </style:style>
    <style:style style:name="Column38" style:family="table-column">
      <style:table-column-properties style:column-width="5.75cm"/>
    </style:style>
    <style:style style:name="Row26" style:family="table-row">
      <style:table-row-properties style:min-row-height="0.482cm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7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2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2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2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9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2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9_2" style:family="text">
      <style:text-properties fo:font-size="11pt" style:font-size-asian="11pt" style:font-name-complex="Arial" style:font-size-complex="11pt"/>
    </style:style>
    <style:style style:name="P23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fo:font-size="11pt" style:font-size-asian="11pt" style:font-name-complex="Arial" style:font-size-complex="11pt"/>
    </style:style>
    <style:style style:name="P23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fo:font-size="11pt" style:font-size-asian="11pt" style:font-name-complex="Arial" style:font-size-complex="11pt"/>
    </style:style>
    <style:style style:name="T233_2" style:family="text">
      <style:text-properties fo:font-size="11pt" style:font-size-asian="11pt" style:font-name-complex="Arial" style:font-size-complex="11pt"/>
    </style:style>
    <style:style style:name="T233_3" style:family="text">
      <style:text-properties fo:font-size="11pt" style:font-size-asian="11pt" style:font-name-complex="Arial" style:font-size-complex="11pt"/>
    </style:style>
    <style:style style:name="P23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fo:font-size="11pt" style:font-size-asian="11pt" style:font-name-complex="Arial" style:font-size-complex="11pt"/>
    </style:style>
    <style:style style:name="P23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fo:font-size="11pt" style:font-size-asian="11pt" style:font-size-complex="11pt" fo:font-weight="bold" style:font-weight-asian="bold"/>
    </style:style>
    <style:style style:name="T237_2" style:family="text">
      <style:text-properties fo:font-size="11pt" style:font-size-asian="11pt" style:font-name-complex="Arial" style:font-size-complex="11pt"/>
    </style:style>
    <style:style style:name="P23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fo:font-size="11pt" style:font-size-asian="11pt" style:font-name-complex="Arial" style:font-size-complex="11pt"/>
    </style:style>
    <style:style style:name="P240" style:family="paragraph" style:parent-style-name="Normal">
      <style:text-properties fo:font-size="11pt" style:font-size-asian="11pt" style:font-name-complex="Arial" style:font-size-complex="11pt"/>
    </style:style>
    <style:style style:name="P241" style:family="paragraph" style:parent-style-name="Normal">
      <style:text-properties fo:font-size="11pt" style:font-size-asian="11pt" style:font-name-complex="Arial" style:font-size-complex="11pt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2_2" style:family="text">
      <style:text-properties fo:font-size="11pt" style:font-size-asian="11pt" style:font-name-complex="Arial" style:font-size-complex="11pt"/>
    </style:style>
    <style:style style:name="P24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4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244_1" style:family="text">
      <style:text-properties fo:font-size="11pt" style:font-size-asian="11pt" style:font-name-complex="Arial" style:font-size-complex="11pt"/>
    </style:style>
    <style:style style:name="P24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46" style:family="paragraph" style:parent-style-name="Normal">
      <style:paragraph-properties fo:text-align="justify"/>
    </style:style>
    <style:style style:name="T246_1" style:family="text">
      <style:text-properties fo:font-size="11pt" style:font-size-asian="11pt" style:font-size-complex="11pt"/>
    </style:style>
    <style:style style:name="P24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fo:font-size="11pt" style:font-size-asian="11pt" style:font-size-complex="11pt"/>
    </style:style>
    <style:style style:name="P249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249_1" style:family="text">
      <style:text-properties fo:font-size="11pt" style:font-size-asian="11pt" style:font-size-complex="11pt"/>
    </style:style>
    <style:style style:name="P250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250_1" style:family="text">
      <style:text-properties fo:font-size="11pt" style:font-size-asian="11pt" style:font-size-complex="11pt"/>
    </style:style>
    <style:style style:name="P251" style:family="paragraph" style:parent-style-name="Normal">
      <style:text-properties fo:font-size="11pt" style:font-size-asian="11pt" style:font-size-complex="11pt"/>
    </style:style>
    <style:style style:name="P252" style:family="paragraph" style:parent-style-name="Normal">
      <style:text-properties fo:font-size="11pt" style:font-size-asian="11pt" style:font-size-complex="11pt"/>
    </style:style>
    <style:style style:name="P253" style:family="paragraph" style:parent-style-name="Normal">
      <style:text-properties fo:font-size="11pt" style:font-size-asian="11pt" style:font-size-complex="11pt"/>
    </style:style>
    <style:style style:name="P254" style:family="paragraph" style:parent-style-name="Normal">
      <style:text-properties fo:font-size="11pt" style:font-size-asian="11pt" style:font-size-complex="11pt"/>
    </style:style>
    <style:style style:name="Table10" style:family="table">
      <style:table-properties table:align="left" style:width="16.503cm" fo:margin-left="-0.259cm"/>
    </style:style>
    <style:style style:name="Column39" style:family="table-column">
      <style:table-column-properties style:column-width="3.013cm"/>
    </style:style>
    <style:style style:name="Column40" style:family="table-column">
      <style:table-column-properties style:column-width="1.087cm"/>
    </style:style>
    <style:style style:name="Column41" style:family="table-column">
      <style:table-column-properties style:column-width="1.653cm"/>
    </style:style>
    <style:style style:name="Column42" style:family="table-column">
      <style:table-column-properties style:column-width="5.791cm"/>
    </style:style>
    <style:style style:name="Column43" style:family="table-column">
      <style:table-column-properties style:column-width="4.96cm"/>
    </style:style>
    <style:style style:name="Row30" style:family="table-row">
      <style:table-row-properties style:min-row-height="0.863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1" style:family="table-row">
      <style:table-row-properties style:min-row-height="0.612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2" style:family="table-row">
      <style:table-row-properties style:min-row-height="0.609cm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6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65" style:family="paragraph" style:parent-style-name="Normal">
      <style:text-properties fo:font-size="11pt" style:font-size-asian="11pt" style:font-size-complex="11pt"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4" style:family="table-column">
      <style:table-column-properties style:column-width="4.441cm"/>
    </style:style>
    <style:style style:name="Column45" style:family="table-column">
      <style:table-column-properties style:column-width="5.424cm"/>
    </style:style>
    <style:style style:name="Column46" style:family="table-column">
      <style:table-column-properties style:column-width="6.629cm"/>
    </style:style>
    <style:style style:name="Row33" style:family="table-row">
      <style:table-row-properties style:min-row-height="0.482cm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4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27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5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7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6_2" style:family="text">
      <style:text-properties fo:font-size="11pt" style:font-size-asian="11pt" style:font-name-complex="Arial" style:font-size-complex="11pt"/>
    </style:style>
    <style:style style:name="P27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1pt" style:font-size-asian="11pt" style:font-name-complex="Arial" style:font-size-complex="11pt"/>
    </style:style>
    <style:style style:name="T278_2" style:family="text">
      <style:text-properties fo:font-size="11pt" style:font-size-asian="11pt" style:font-name-complex="Arial" style:font-size-complex="11pt"/>
    </style:style>
    <style:style style:name="T278_3" style:family="text">
      <style:text-properties fo:font-size="11pt" style:font-size-asian="11pt" style:font-name-complex="Arial" style:font-size-complex="11pt"/>
    </style:style>
    <style:style style:name="T278_4" style:family="text">
      <style:text-properties fo:font-size="11pt" style:font-size-asian="11pt" style:font-name-complex="Arial" style:font-size-complex="11pt"/>
    </style:style>
    <style:style style:name="T278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278_6" style:family="text">
      <style:text-properties fo:font-size="11pt" style:font-size-asian="11pt" style:font-name-complex="Arial" style:font-size-complex="11pt"/>
    </style:style>
    <style:style style:name="T278_7" style:family="text">
      <style:text-properties fo:font-size="11pt" style:font-size-asian="11pt" style:font-name-complex="Arial" style:font-size-complex="11pt"/>
    </style:style>
    <style:style style:name="T278_8" style:family="text">
      <style:text-properties fo:font-size="11pt" style:font-size-asian="11pt" style:font-name-complex="Arial" style:font-size-complex="11pt"/>
    </style:style>
    <style:style style:name="T278_9" style:family="text">
      <style:text-properties fo:font-size="11pt" style:font-size-asian="11pt" style:font-name-complex="Arial" style:font-size-complex="11pt"/>
    </style:style>
    <style:style style:name="T278_10" style:family="text">
      <style:text-properties fo:font-size="11pt" style:font-size-asian="11pt" style:font-name-complex="Arial" style:font-size-complex="11pt"/>
    </style:style>
    <style:style style:name="T278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278_12" style:family="text">
      <style:text-properties fo:font-size="11pt" style:font-size-asian="11pt" style:font-name-complex="Arial" style:font-size-complex="11pt"/>
    </style:style>
    <style:style style:name="P27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text-align="justify"/>
      <style:text-properties style:text-line-through-style="solid" fo:font-size="11pt" style:font-size-asian="11pt" style:font-name-complex="Arial" style:font-size-complex="11pt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fo:font-size="11pt" style:font-size-asian="11pt" style:font-name-complex="Arial" style:font-size-complex="11pt"/>
    </style:style>
    <style:style style:name="T281_2" style:family="text">
      <style:text-properties fo:font-size="11pt" style:font-size-asian="11pt" style:font-name-complex="Arial" style:font-size-complex="11pt"/>
    </style:style>
    <style:style style:name="T281_3" style:family="text">
      <style:text-properties fo:font-size="11pt" style:font-size-asian="11pt" style:font-name-complex="Arial" style:font-size-complex="11pt"/>
    </style:style>
    <style:style style:name="T281_4" style:family="text">
      <style:text-properties fo:font-size="11pt" style:font-size-asian="11pt" style:font-name-complex="Arial" style:font-size-complex="11pt"/>
    </style:style>
    <style:style style:name="T281_5" style:family="text">
      <style:text-properties fo:font-size="11pt" style:font-size-asian="11pt" style:font-name-complex="Arial" style:font-size-complex="11pt"/>
    </style:style>
    <style:style style:name="T281_6" style:family="text">
      <style:text-properties fo:font-size="11pt" style:font-size-asian="11pt" style:font-name-complex="Arial" style:font-size-complex="11pt"/>
    </style:style>
    <style:style style:name="T281_7" style:family="text">
      <style:text-properties fo:font-size="11pt" style:font-size-asian="11pt" style:font-name-complex="Arial" style:font-size-complex="11pt"/>
    </style:style>
    <style:style style:name="T281_8" style:family="text">
      <style:text-properties fo:font-size="11pt" style:font-size-asian="11pt" style:font-name-complex="Arial" style:font-size-complex="11pt"/>
    </style:style>
    <style:style style:name="T281_9" style:family="text">
      <style:text-properties fo:font-size="11pt" style:font-size-asian="11pt" style:font-name-complex="Arial" style:font-size-complex="11pt"/>
    </style:style>
    <style:style style:name="T281_10" style:family="text">
      <style:text-properties fo:font-size="11pt" style:font-size-asian="11pt" style:font-name-complex="Arial" style:font-size-complex="11pt"/>
    </style:style>
    <style:style style:name="T281_11" style:family="text">
      <style:text-properties fo:font-size="11pt" style:font-size-asian="11pt" style:font-name-complex="Arial" style:font-size-complex="11pt"/>
    </style:style>
    <style:style style:name="T281_12" style:family="text">
      <style:text-properties fo:font-size="11pt" style:font-size-asian="11pt" style:font-name-complex="Arial" style:font-size-complex="11pt"/>
    </style:style>
    <style:style style:name="T281_13" style:family="text">
      <style:text-properties fo:font-size="11pt" style:font-size-asian="11pt" style:font-name-complex="Arial" style:font-size-complex="11pt"/>
    </style:style>
    <style:style style:name="T281_14" style:family="text">
      <style:text-properties fo:font-size="11pt" style:font-size-asian="11pt" style:font-name-complex="Arial" style:font-size-complex="11pt"/>
    </style:style>
    <style:style style:name="T281_15" style:family="text">
      <style:text-properties fo:font-size="11pt" style:font-size-asian="11pt" style:font-name-complex="Arial" style:font-size-complex="11pt"/>
    </style:style>
    <style:style style:name="T281_16" style:family="text">
      <style:text-properties fo:font-size="11pt" style:font-size-asian="11pt" style:font-name-complex="Arial" style:font-size-complex="11pt"/>
    </style:style>
    <style:style style:name="T281_17" style:family="text">
      <style:text-properties fo:font-size="11pt" style:font-size-asian="11pt" style:font-name-complex="Arial" style:font-size-complex="11pt"/>
    </style:style>
    <style:style style:name="P28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fo:font-size="11pt" style:font-size-asian="11pt" style:font-name-complex="Arial" style:font-size-complex="11pt"/>
    </style:style>
    <style:style style:name="T283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283_3" style:family="text">
      <style:text-properties fo:font-size="11pt" style:font-size-asian="11pt" style:font-name-complex="Arial" style:font-size-complex="11pt"/>
    </style:style>
    <style:style style:name="P28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font-size="11pt" style:font-size-asian="11pt" style:font-size-complex="11pt" fo:font-weight="bold" style:font-weight-asian="bold"/>
    </style:style>
    <style:style style:name="T285_2" style:family="text">
      <style:text-properties fo:font-size="11pt" style:font-size-asian="11pt" style:font-name-complex="Arial" style:font-size-complex="11pt"/>
    </style:style>
    <style:style style:name="P286" style:family="paragraph" style:parent-style-name="Normal">
      <style:text-properties fo:font-size="11pt" style:font-size-asian="11pt" style:font-name-complex="Arial" style:font-size-complex="11pt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font-size="11pt" style:font-size-asian="11pt" style:font-name-complex="Arial" style:font-size-complex="11pt"/>
    </style:style>
    <style:style style:name="P288" style:family="paragraph" style:parent-style-name="Normal">
      <style:text-properties fo:font-size="11pt" style:font-size-asian="11pt" style:font-name-complex="Arial" style:font-size-complex="11pt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9_2" style:family="text">
      <style:text-properties fo:font-size="11pt" style:font-size-asian="11pt" style:font-name-complex="Arial" style:font-size-complex="11pt"/>
    </style:style>
    <style:style style:name="P29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1pt" style:font-size-asian="11pt" style:font-size-complex="11pt"/>
    </style:style>
    <style:style style:name="T291_2" style:family="text">
      <style:text-properties fo:font-size="11pt" style:font-size-asian="11pt" style:font-size-complex="11pt"/>
    </style:style>
    <style:style style:name="P292" style:family="paragraph" style:parent-style-name="Normal">
      <style:text-properties fo:font-size="11pt" style:font-size-asian="11pt" style:font-size-complex="11pt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1pt" style:font-size-asian="11pt" style:font-size-complex="11pt"/>
    </style:style>
    <style:style style:name="P29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295" style:family="paragraph" style:parent-style-name="Normal">
      <style:text-properties fo:font-size="11pt" style:font-size-asian="11pt" style:font-size-complex="11pt"/>
    </style:style>
    <style:style style:name="P296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296_1" style:family="text">
      <style:text-properties fo:font-style="normal" style:font-style-asian="normal"/>
    </style:style>
    <style:style style:name="T296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9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9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font-size="11pt" style:font-size-asian="11pt" style:font-name-complex="Arial" style:font-size-complex="11pt"/>
    </style:style>
    <style:style style:name="T299_2" style:family="text">
      <style:text-properties fo:font-size="11pt" style:font-size-asian="11pt" style:font-name-complex="Arial" style:font-size-complex="11pt"/>
    </style:style>
    <style:style style:name="T299_3" style:family="text">
      <style:text-properties fo:font-size="11pt" style:font-size-asian="11pt" style:font-name-complex="Arial" style:font-size-complex="11pt"/>
    </style:style>
    <style:style style:name="T299_4" style:family="text">
      <style:text-properties fo:font-size="11pt" style:font-size-asian="11pt" style:font-name-complex="Arial" style:font-size-complex="11pt"/>
    </style:style>
    <style:style style:name="T299_5" style:family="text">
      <style:text-properties fo:font-size="11pt" style:font-size-asian="11pt" style:font-name-complex="Arial" style:font-size-complex="11pt"/>
    </style:style>
    <style:style style:name="T299_6" style:family="text">
      <style:text-properties fo:font-size="11pt" style:font-size-asian="11pt" style:font-name-complex="Arial" style:font-size-complex="11pt"/>
    </style:style>
    <style:style style:name="T299_7" style:family="text">
      <style:text-properties fo:font-size="11pt" style:font-size-asian="11pt" style:font-name-complex="Arial" style:font-size-complex="11pt"/>
    </style:style>
    <style:style style:name="T299_8" style:family="text">
      <style:text-properties fo:font-size="11pt" style:font-size-asian="11pt" style:font-name-complex="Arial" style:font-size-complex="11pt"/>
    </style:style>
    <style:style style:name="T299_9" style:family="text">
      <style:text-properties fo:font-size="11pt" style:font-size-asian="11pt" style:font-name-complex="Arial" style:font-size-complex="11pt"/>
    </style:style>
    <style:style style:name="T299_10" style:family="text">
      <style:text-properties fo:font-size="11pt" style:font-size-asian="11pt" style:font-name-complex="Arial" style:font-size-complex="11pt"/>
    </style:style>
    <style:style style:name="T299_11" style:family="text">
      <style:text-properties fo:font-size="11pt" style:font-size-asian="11pt" style:font-name-complex="Arial" style:font-size-complex="11pt"/>
    </style:style>
    <style:style style:name="T299_12" style:family="text">
      <style:text-properties fo:font-size="11pt" style:font-size-asian="11pt" style:font-name-complex="Arial" style:font-size-complex="11pt"/>
    </style:style>
    <style:style style:name="T299_13" style:family="text">
      <style:text-properties fo:font-size="11pt" style:font-size-asian="11pt" style:font-name-complex="Arial" style:font-size-complex="11pt"/>
    </style:style>
    <style:style style:name="T299_14" style:family="text">
      <style:text-properties fo:font-size="11pt" style:font-size-asian="11pt" style:font-name-complex="Arial" style:font-size-complex="11pt"/>
    </style:style>
    <style:style style:name="T299_15" style:family="text">
      <style:text-properties fo:font-size="11pt" style:font-size-asian="11pt" style:font-name-complex="Arial" style:font-size-complex="11pt"/>
    </style:style>
    <style:style style:name="T299_16" style:family="text">
      <style:text-properties fo:font-size="11pt" style:font-size-asian="11pt" style:font-name-complex="Arial" style:font-size-complex="11pt"/>
    </style:style>
    <style:style style:name="T299_17" style:family="text">
      <style:text-properties fo:font-size="11pt" style:font-size-asian="11pt" style:font-name-complex="Arial" style:font-size-complex="11pt"/>
    </style:style>
    <style:style style:name="T299_18" style:family="text">
      <style:text-properties fo:font-size="11pt" style:font-size-asian="11pt" style:font-name-complex="Arial" style:font-size-complex="11pt"/>
    </style:style>
    <style:style style:name="P300" style:family="paragraph" style:parent-style-name="Normal">
      <style:text-properties fo:font-size="11pt" style:font-size-asian="11pt" style:font-name-complex="Arial" style:font-size-complex="11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1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1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1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1_28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29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0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3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5" style:family="text">
      <style:text-properties fo:font-size="11pt" style:font-name-asian="Arial" style:font-size-asian="11pt" style:font-name-complex="Arial" style:font-size-complex="11pt" fo:language="en" fo:country="US"/>
    </style:style>
    <style:style style:name="T301_36" style:family="text">
      <style:text-properties fo:font-size="11pt" style:font-name-asian="Arial" style:font-size-asian="11pt" style:font-name-complex="Arial" style:font-size-complex="11pt" fo:language="en" fo:country="US"/>
    </style:style>
    <style:style style:name="P302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3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3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3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30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="US" fo:country-asian="GB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5" style:family="text">
      <style:text-properties fo:language="en" fo:country="US"/>
    </style:style>
    <style:style style:name="T305_1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1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28" style:family="text">
      <style:text-properties fo:language="en" fo:country="US"/>
    </style:style>
    <style:style style:name="T305_2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3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4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5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5_5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306" style:family="paragraph" style:parent-style-name="Normal"/>
    <style:style style:name="P307" style:family="paragraph" style:parent-style-name="Normal">
      <style:paragraph-properties fo:text-align="justify"/>
    </style:style>
    <style:style style:name="T307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7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7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1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1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1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14" style:family="text">
      <style:text-properties fo:font-size="11pt" style:font-size-asian="11pt" style:font-name-complex="Arial" style:font-size-complex="11pt" fo:language-asian="en" fo:country-asian="GB"/>
    </style:style>
    <style:style style:name="T307_15" style:family="text">
      <style:text-properties fo:font-size="11pt" style:font-size-asian="11pt" style:font-name-complex="Arial" style:font-size-complex="11pt" fo:language-asian="en" fo:country-asian="GB"/>
    </style:style>
    <style:style style:name="T307_16" style:family="text">
      <style:text-properties fo:font-size="11pt" style:font-size-asian="11pt" style:font-name-complex="Arial" style:font-size-complex="11pt" fo:language-asian="en" fo:country-asian="GB"/>
    </style:style>
    <style:style style:name="T307_17" style:family="text">
      <style:text-properties fo:font-size="11pt" style:font-name-asian="Arial" style:font-size-asian="11pt" style:font-name-complex="Arial" style:font-size-complex="11pt"/>
    </style:style>
    <style:style style:name="T307_18" style:family="text">
      <style:text-properties fo:font-size="11pt" style:font-size-asian="11pt" style:font-name-complex="Arial" style:font-size-complex="11pt" fo:language-asian="en" fo:country-asian="GB"/>
    </style:style>
    <style:style style:name="T307_19" style:family="text">
      <style:text-properties fo:font-size="11pt" style:font-size-asian="11pt" style:font-name-complex="Arial" style:font-size-complex="11pt" fo:language-asian="en" fo:country-asian="GB"/>
    </style:style>
    <style:style style:name="T307_20" style:family="text">
      <style:text-properties fo:font-size="11pt" style:font-size-asian="11pt" style:font-name-complex="Arial" style:font-size-complex="11pt" fo:language-asian="en" fo:country-asian="GB"/>
    </style:style>
    <style:style style:name="T307_21" style:family="text">
      <style:text-properties fo:font-size="11pt" style:font-size-asian="11pt" style:font-name-complex="Arial" style:font-size-complex="11pt" fo:language-asian="en" fo:country-asian="GB"/>
    </style:style>
    <style:style style:name="T307_22" style:family="text">
      <style:text-properties fo:font-size="11pt" style:font-size-asian="11pt" style:font-name-complex="Arial" style:font-size-complex="11pt" fo:language-asian="en" fo:country-asian="GB"/>
    </style:style>
    <style:style style:name="T307_23" style:family="text">
      <style:text-properties fo:font-size="11pt" style:font-size-asian="11pt" style:font-name-complex="Arial" style:font-size-complex="11pt" fo:language-asian="en" fo:country-asian="GB"/>
    </style:style>
    <style:style style:name="T307_24" style:family="text">
      <style:text-properties fo:font-size="11pt" style:font-size-asian="11pt" style:font-name-complex="Arial" style:font-size-complex="11pt" fo:language-asian="en" fo:country-asian="GB"/>
    </style:style>
    <style:style style:name="T307_2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2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2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2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2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3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4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4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4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7_4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308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9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09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1" style:family="text">
      <style:text-properties fo:font-style="italic" style:font-style-asian="italic" style:font-style-complex="italic" fo:font-size="11pt" style:font-size-asian="11pt" style:font-name-complex="Arial" style:font-size-complex="11pt" fo:language="en" fo:language-asian="en" fo:country="US" fo:country-asian="GB"/>
    </style:style>
    <style:style style:name="T309_12" style:family="text">
      <style:text-properties fo:font-style="italic" style:font-style-asian="italic" style:font-style-complex="italic" fo:font-size="11pt" style:font-size-asian="11pt" style:font-name-complex="Arial" style:font-size-complex="11pt" fo:language="en" fo:language-asian="en" fo:country="US" fo:country-asian="GB"/>
    </style:style>
    <style:style style:name="T309_13" style:family="text">
      <style:text-properties fo:font-style="italic" style:font-style-asian="italic" style:font-style-complex="italic" fo:font-size="11pt" style:font-size-asian="11pt" style:font-name-complex="Arial" style:font-size-complex="11pt" fo:language="en" fo:language-asian="en" fo:country="US" fo:country-asian="GB"/>
    </style:style>
    <style:style style:name="T309_1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8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19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0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09_2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310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11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T311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3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5" style:family="text">
      <style:text-properties fo:font-size="11pt" style:font-name-asian="Arial" style:font-size-asian="11pt" style:font-name-complex="Arial" style:font-size-complex="11pt" fo:language="en" fo:country="US"/>
    </style:style>
    <style:style style:name="T311_16" style:family="text">
      <style:text-properties fo:font-size="11pt" style:font-name-asian="Arial" style:font-size-asian="11pt" style:font-name-complex="Arial" style:font-size-complex="11pt"/>
    </style:style>
    <style:style style:name="T311_17" style:family="text">
      <style:text-properties fo:font-size="11pt" style:font-name-asian="Arial" style:font-size-asian="11pt" style:font-name-complex="Arial" style:font-size-complex="11pt"/>
    </style:style>
    <style:style style:name="T311_18" style:family="text">
      <style:text-properties fo:font-size="11pt" style:font-name-asian="Arial" style:font-size-asian="11pt" style:font-name-complex="Arial" style:font-size-complex="11pt"/>
    </style:style>
    <style:style style:name="T311_19" style:family="text">
      <style:text-properties fo:font-size="11pt" style:font-name-asian="Arial" style:font-size-asian="11pt" style:font-name-complex="Arial" style:font-size-complex="11pt"/>
    </style:style>
    <style:style style:name="T311_20" style:family="text">
      <style:text-properties fo:font-size="11pt" style:font-name-asian="Arial" style:font-size-asian="11pt" style:font-name-complex="Arial" style:font-size-complex="11pt"/>
    </style:style>
    <style:style style:name="T311_21" style:family="text">
      <style:text-properties fo:font-size="11pt" style:font-name-asian="Arial" style:font-size-asian="11pt" style:font-name-complex="Arial" style:font-size-complex="11pt"/>
    </style:style>
    <style:style style:name="T311_22" style:family="text">
      <style:text-properties fo:font-size="11pt" style:font-name-asian="Arial" style:font-size-asian="11pt" style:font-name-complex="Arial" style:font-size-complex="11pt"/>
    </style:style>
    <style:style style:name="T311_23" style:family="text">
      <style:text-properties fo:font-size="11pt" style:font-name-asian="Arial" style:font-size-asian="11pt" style:font-name-complex="Arial" style:font-size-complex="11pt"/>
    </style:style>
    <style:style style:name="T311_24" style:family="text">
      <style:text-properties fo:font-size="11pt" style:font-name-asian="Arial" style:font-size-asian="11pt" style:font-name-complex="Arial" style:font-size-complex="11pt"/>
    </style:style>
    <style:style style:name="T311_25" style:family="text">
      <style:text-properties fo:font-size="11pt" style:font-name-asian="Arial" style:font-size-asian="11pt" style:font-name-complex="Arial" style:font-size-complex="11pt"/>
    </style:style>
    <style:style style:name="T311_26" style:family="text">
      <style:text-properties fo:font-size="11pt" style:font-name-asian="Arial" style:font-size-asian="11pt" style:font-name-complex="Arial" style:font-size-complex="11pt"/>
    </style:style>
    <style:style style:name="T311_27" style:family="text">
      <style:text-properties fo:font-size="11pt" style:font-name-asian="Arial" style:font-size-asian="11pt" style:font-name-complex="Arial" style:font-size-complex="11pt"/>
    </style:style>
    <style:style style:name="T311_28" style:family="text">
      <style:text-properties fo:font-size="11pt" style:font-name-asian="Arial" style:font-size-asian="11pt" style:font-name-complex="Arial" style:font-size-complex="11pt"/>
    </style:style>
    <style:style style:name="T311_29" style:family="text">
      <style:text-properties fo:font-size="11pt" style:font-name-asian="Arial" style:font-size-asian="11pt" style:font-name-complex="Arial" style:font-size-complex="11pt"/>
    </style:style>
    <style:style style:name="T311_30" style:family="text">
      <style:text-properties fo:font-size="11pt" style:font-name-asian="Arial" style:font-size-asian="11pt" style:font-name-complex="Arial" style:font-size-complex="11pt"/>
    </style:style>
    <style:style style:name="T311_31" style:family="text">
      <style:text-properties fo:font-size="11pt" style:font-name-asian="Arial" style:font-size-asian="11pt" style:font-name-complex="Arial" style:font-size-complex="11pt"/>
    </style:style>
    <style:style style:name="T311_32" style:family="text">
      <style:text-properties fo:font-size="11pt" style:font-name-asian="Arial" style:font-size-asian="11pt" style:font-name-complex="Arial" style:font-size-complex="11pt"/>
    </style:style>
    <style:style style:name="T311_3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11_34" style:family="text">
      <style:text-properties fo:font-size="11pt" style:font-name-asian="Arial" style:font-size-asian="11pt" style:font-name-complex="Arial" style:font-size-complex="11pt"/>
    </style:style>
    <style:style style:name="T311_35" style:family="text">
      <style:text-properties fo:font-size="11pt" style:font-name-asian="Arial" style:font-size-asian="11pt" style:font-name-complex="Arial" style:font-size-complex="11pt"/>
    </style:style>
    <style:style style:name="T311_36" style:family="text">
      <style:text-properties fo:font-size="11pt" style:font-name-asian="Arial" style:font-size-asian="11pt" style:font-name-complex="Arial" style:font-size-complex="11pt"/>
    </style:style>
    <style:style style:name="T311_37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11_38" style:family="text">
      <style:text-properties fo:font-size="11pt" style:font-name-asian="Arial" style:font-size-asian="11pt" style:font-name-complex="Arial" style:font-size-complex="11pt"/>
    </style:style>
    <style:style style:name="T311_39" style:family="text">
      <style:text-properties fo:font-size="11pt" style:font-name-asian="Arial" style:font-size-asian="11pt" style:font-name-complex="Arial" style:font-size-complex="11pt"/>
    </style:style>
    <style:style style:name="T311_40" style:family="text">
      <style:text-properties fo:font-size="11pt" style:font-name-asian="Arial" style:font-size-asian="11pt" style:font-name-complex="Arial" style:font-size-complex="11pt"/>
    </style:style>
    <style:style style:name="T311_41" style:family="text">
      <style:text-properties fo:font-size="11pt" style:font-name-asian="Arial" style:font-size-asian="11pt" style:font-name-complex="Arial" style:font-size-complex="11pt"/>
    </style:style>
    <style:style style:name="T311_42" style:family="text">
      <style:text-properties fo:font-size="11pt" style:font-name-asian="Arial" style:font-size-asian="11pt" style:font-name-complex="Arial" style:font-size-complex="11pt"/>
    </style:style>
    <style:style style:name="T311_43" style:family="text">
      <style:text-properties fo:font-size="11pt" style:font-name-asian="Arial" style:font-size-asian="11pt" style:font-name-complex="Arial" style:font-size-complex="11pt"/>
    </style:style>
    <style:style style:name="T311_44" style:family="text">
      <style:text-properties fo:font-size="11pt" style:font-name-asian="Arial" style:font-size-asian="11pt" style:font-name-complex="Arial" style:font-size-complex="11pt"/>
    </style:style>
    <style:style style:name="T311_45" style:family="text">
      <style:text-properties fo:font-size="11pt" style:font-name-asian="Arial" style:font-size-asian="11pt" style:font-name-complex="Arial" style:font-size-complex="11pt"/>
    </style:style>
    <style:style style:name="T311_46" style:family="text">
      <style:text-properties fo:font-size="11pt" style:font-name-asian="Arial" style:font-size-asian="11pt" style:font-name-complex="Arial" style:font-size-complex="11pt"/>
    </style:style>
    <style:style style:name="T311_47" style:family="text">
      <style:text-properties fo:font-size="11pt" style:font-name-asian="Arial" style:font-size-asian="11pt" style:font-name-complex="Arial" style:font-size-complex="11pt"/>
    </style:style>
    <style:style style:name="T311_48" style:family="text">
      <style:text-properties fo:font-size="11pt" style:font-name-asian="Arial" style:font-size-asian="11pt" style:font-name-complex="Arial" style:font-size-complex="11pt"/>
    </style:style>
    <style:style style:name="T311_49" style:family="text">
      <style:text-properties fo:font-size="11pt" style:font-name-asian="Arial" style:font-size-asian="11pt" style:font-name-complex="Arial" style:font-size-complex="11pt"/>
    </style:style>
    <style:style style:name="T311_50" style:family="text">
      <style:text-properties fo:font-size="11pt" style:font-name-asian="Arial" style:font-size-asian="11pt" style:font-name-complex="Arial" style:font-size-complex="11pt"/>
    </style:style>
    <style:style style:name="T311_51" style:family="text">
      <style:text-properties fo:font-size="11pt" style:font-name-asian="Arial" style:font-size-asian="11pt" style:font-name-complex="Arial" style:font-size-complex="11pt"/>
    </style:style>
    <style:style style:name="T311_52" style:family="text">
      <style:text-properties fo:font-size="11pt" style:font-name-asian="Arial" style:font-size-asian="11pt" style:font-name-complex="Arial" style:font-size-complex="11pt"/>
    </style:style>
    <style:style style:name="T311_53" style:family="text">
      <style:text-properties fo:font-size="11pt" style:font-name-asian="Arial" style:font-size-asian="11pt" style:font-name-complex="Arial" style:font-size-complex="11pt"/>
    </style:style>
    <style:style style:name="T311_54" style:family="text">
      <style:text-properties fo:font-size="11pt" style:font-name-asian="Arial" style:font-size-asian="11pt" style:font-name-complex="Arial" style:font-size-complex="11pt"/>
    </style:style>
    <style:style style:name="T311_55" style:family="text">
      <style:text-properties fo:font-size="11pt" style:font-name-asian="Arial" style:font-size-asian="11pt" style:font-name-complex="Arial" style:font-size-complex="11pt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314" style:family="paragraph" style:parent-style-name="Normal">
      <style:text-properties fo:font-size="10pt" style:font-size-asian="10pt" style:font-size-complex="11pt"/>
    </style:style>
    <style:style style:name="P31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15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315_2" style:family="text">
      <style:text-properties fo:font-size="10pt" style:font-size-asian="10pt" style:font-name-complex="Arial" style:font-size-complex="10pt"/>
    </style:style>
    <style:style style:name="P316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17" style:family="paragraph" style:parent-style-name="Normal"/>
    <style:style style:name="T317_1" style:family="text">
      <style:text-properties fo:font-size="11pt" style:font-size-asian="11pt" style:font-size-complex="11pt" fo:font-weight="bold" style:font-weight-asian="bold" style:font-weight-complex="bold"/>
    </style:style>
    <style:style style:name="T317_2" style:family="text">
      <style:text-properties fo:font-size="11pt" style:font-size-asian="11pt" style:font-name-complex="Arial" style:font-size-complex="11pt"/>
    </style:style>
    <style:style style:name="P318" style:family="paragraph" style:parent-style-name="Normal">
      <style:text-properties fo:font-size="10pt" style:font-size-asian="10pt" style:font-name-complex="Arial" style:font-size-complex="10pt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1pt" style:font-size-asian="11pt" style:font-name-complex="Arial" style:font-size-complex="11pt"/>
    </style:style>
    <style:style style:name="P32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1pt" style:font-size-asian="11pt" style:font-name-complex="Arial" style:font-size-complex="11pt"/>
    </style:style>
    <style:style style:name="P3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23_2" style:family="text">
      <style:text-properties fo:font-size="11pt" style:font-size-asian="11pt" style:font-name-complex="Arial" style:font-size-complex="11pt"/>
    </style:style>
    <style:style style:name="T323_3" style:family="text">
      <style:text-properties fo:font-size="11pt" style:font-size-asian="11pt" style:font-name-complex="Arial" style:font-size-complex="11pt"/>
    </style:style>
    <style:style style:name="T323_4" style:family="text">
      <style:text-properties fo:font-size="11pt" style:font-size-asian="11pt" style:font-name-complex="Arial" style:font-size-complex="11pt"/>
    </style:style>
    <style:style style:name="T323_5" style:family="text">
      <style:text-properties fo:font-size="11pt" style:font-size-asian="11pt" style:font-name-complex="Arial" style:font-size-complex="11pt"/>
    </style:style>
    <style:style style:name="T323_6" style:family="text">
      <style:text-properties fo:font-size="11pt" style:font-size-asian="11pt" style:font-name-complex="Arial" style:font-size-complex="11pt"/>
    </style:style>
    <style:style style:name="T323_7" style:family="text">
      <style:text-properties fo:font-size="11pt" style:font-size-asian="11pt" style:font-name-complex="Arial" style:font-size-complex="11pt"/>
    </style:style>
    <style:style style:name="T323_8" style:family="text">
      <style:text-properties fo:font-size="11pt" style:font-size-asian="11pt" style:font-name-complex="Arial" style:font-size-complex="11pt"/>
    </style:style>
    <style:style style:name="P32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5" style:family="paragraph" style:parent-style-name="Normal">
      <style:paragraph-properties fo:text-align="justify"/>
    </style:style>
    <style:style style:name="T3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25_2" style:family="text">
      <style:text-properties fo:font-size="11pt" style:font-size-asian="11pt" style:font-name-complex="Arial" style:font-size-complex="11pt"/>
    </style:style>
    <style:style style:name="P326" style:family="paragraph" style:parent-style-name="Normal">
      <style:paragraph-properties fo:text-align="justify"/>
    </style:style>
    <style:style style:name="T326_1" style:family="text">
      <style:text-properties fo:font-size="11pt" style:font-size-asian="11pt" style:font-size-complex="11pt"/>
    </style:style>
    <style:style style:name="T326_2" style:family="text">
      <style:text-properties fo:font-size="11pt" style:font-size-asian="11pt" style:font-size-complex="11pt"/>
    </style:style>
    <style:style style:name="T326_3" style:family="text">
      <style:text-properties fo:font-size="11pt" style:font-size-asian="11pt" style:font-size-complex="11pt"/>
    </style:style>
    <style:style style:name="T326_4" style:family="text">
      <style:text-properties fo:font-size="11pt" style:font-size-asian="11pt" style:font-size-complex="11pt"/>
    </style:style>
    <style:style style:name="T326_5" style:family="text">
      <style:text-properties fo:font-size="11pt" style:font-size-asian="11pt" style:font-size-complex="11pt"/>
    </style:style>
    <style:style style:name="T326_6" style:family="text">
      <style:text-properties fo:font-size="11pt" style:font-size-asian="11pt" style:font-size-complex="11pt"/>
    </style:style>
    <style:style style:name="T326_7" style:family="text">
      <style:text-properties fo:font-size="11pt" style:font-size-asian="11pt" style:font-size-complex="11pt"/>
    </style:style>
    <style:style style:name="T326_8" style:family="text">
      <style:text-properties fo:font-size="11pt" style:font-size-asian="11pt" style:font-size-complex="11pt"/>
    </style:style>
    <style:style style:name="T326_9" style:family="text">
      <style:text-properties fo:font-size="11pt" style:font-size-asian="11pt" style:font-size-complex="11pt"/>
    </style:style>
    <style:style style:name="T326_10" style:family="text">
      <style:text-properties fo:font-size="11pt" style:font-size-asian="11pt" style:font-size-complex="11pt"/>
    </style:style>
    <style:style style:name="T326_11" style:family="text">
      <style:text-properties fo:font-size="11pt" style:font-size-asian="11pt" style:font-size-complex="11pt"/>
    </style:style>
    <style:style style:name="T326_12" style:family="text">
      <style:text-properties fo:font-size="11pt" style:font-size-asian="11pt" style:font-size-complex="11pt"/>
    </style:style>
    <style:style style:name="T326_13" style:family="text">
      <style:text-properties fo:font-size="11pt" style:font-size-asian="11pt" style:font-size-complex="11pt"/>
    </style:style>
    <style:style style:name="T326_14" style:family="text">
      <style:text-properties fo:font-size="11pt" style:font-size-asian="11pt" style:font-size-complex="11pt"/>
    </style:style>
    <style:style style:name="T326_15" style:family="text">
      <style:text-properties fo:font-size="11pt" style:font-size-asian="11pt" style:font-size-complex="11pt"/>
    </style:style>
    <style:style style:name="T326_16" style:family="text">
      <style:text-properties fo:font-size="11pt" style:font-size-asian="11pt" style:font-size-complex="11pt"/>
    </style:style>
    <style:style style:name="P32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28" style:family="paragraph" style:parent-style-name="Normal">
      <style:paragraph-properties fo:text-align="justify"/>
    </style:style>
    <style:style style:name="T328_1" style:family="text">
      <style:text-properties fo:font-size="11pt" style:font-size-asian="11pt" style:font-size-complex="11pt" fo:font-weight="bold" style:font-weight-asian="bold"/>
    </style:style>
    <style:style style:name="T328_2" style:family="text">
      <style:text-properties fo:font-size="11pt" style:font-size-asian="11pt" style:font-size-complex="11pt"/>
    </style:style>
    <style:style style:name="T328_3" style:family="text">
      <style:text-properties fo:font-size="11pt" style:font-size-asian="11pt" style:font-size-complex="11pt"/>
    </style:style>
    <style:style style:name="T328_4" style:family="text">
      <style:text-properties fo:font-size="11pt" style:font-size-asian="11pt" style:font-size-complex="11pt"/>
    </style:style>
    <style:style style:name="T328_5" style:family="text">
      <style:text-properties fo:font-size="11pt" style:font-size-asian="11pt" style:font-size-complex="11pt"/>
    </style:style>
    <style:style style:name="T328_6" style:family="text">
      <style:text-properties fo:font-size="11pt" style:font-size-asian="11pt" style:font-size-complex="11pt"/>
    </style:style>
    <style:style style:name="T328_7" style:family="text">
      <style:text-properties fo:font-size="11pt" style:font-size-asian="11pt" style:font-size-complex="11pt"/>
    </style:style>
    <style:style style:name="T328_8" style:family="text">
      <style:text-properties fo:font-size="11pt" style:font-size-asian="11pt" style:font-size-complex="11pt"/>
    </style:style>
    <style:style style:name="T328_9" style:family="text">
      <style:text-properties fo:font-size="11pt" style:font-size-asian="11pt" style:font-size-complex="11pt"/>
    </style:style>
    <style:style style:name="T328_10" style:family="text">
      <style:text-properties fo:font-size="11pt" style:font-size-asian="11pt" style:font-size-complex="11pt"/>
    </style:style>
    <style:style style:name="T328_11" style:family="text">
      <style:text-properties fo:font-size="11pt" style:font-size-asian="11pt" style:font-size-complex="11pt"/>
    </style:style>
    <style:style style:name="P32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0_2" style:family="text">
      <style:text-properties fo:font-size="11pt" style:font-size-asian="11pt" style:font-name-complex="Arial" style:font-size-complex="11pt"/>
    </style:style>
    <style:style style:name="T330_3" style:family="text">
      <style:text-properties fo:font-size="11pt" style:font-size-asian="11pt" style:font-name-complex="Arial" style:font-size-complex="11pt"/>
    </style:style>
    <style:style style:name="P33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fo:font-size="11pt" style:font-size-asian="11pt" style:font-name-complex="Arial" style:font-size-complex="11pt"/>
    </style:style>
    <style:style style:name="T332_2" style:family="text">
      <style:text-properties fo:font-size="11pt" style:font-size-asian="11pt" style:font-name-complex="Arial" style:font-size-complex="11pt"/>
    </style:style>
    <style:style style:name="T332_3" style:family="text">
      <style:text-properties fo:font-size="11pt" style:font-size-asian="11pt" style:font-name-complex="Arial" style:font-size-complex="11pt"/>
    </style:style>
    <style:style style:name="T332_4" style:family="text">
      <style:text-properties fo:font-size="11pt" style:font-size-asian="11pt" style:font-name-complex="Arial" style:font-size-complex="11pt"/>
    </style:style>
    <style:style style:name="T332_5" style:family="text">
      <style:text-properties fo:font-size="11pt" style:font-size-asian="11pt" style:font-name-complex="Arial" style:font-size-complex="11pt"/>
    </style:style>
    <style:style style:name="T332_6" style:family="text">
      <style:text-properties fo:font-size="11pt" style:font-size-asian="11pt" style:font-name-complex="Arial" style:font-size-complex="11pt"/>
    </style:style>
    <style:style style:name="P333" style:family="paragraph" style:parent-style-name="Normal">
      <style:text-properties fo:font-size="11pt" style:font-size-asian="11pt" style:font-name-complex="Arial" style:font-size-complex="11pt"/>
    </style:style>
    <style:style style:name="P334" style:family="paragraph" style:parent-style-name="Normal">
      <style:text-properties fo:font-size="10pt" style:font-size-asian="10pt" style:font-size-complex="10pt" style:font-weight-complex="bold"/>
    </style:style>
    <style:style style:name="P33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35_1" style:family="text">
      <style:text-properties fo:font-size="14pt" style:font-size-asian="14pt" style:font-size-complex="14pt" fo:font-weight="bold" style:font-weight-asian="bold" style:font-weight-complex="bold"/>
    </style:style>
    <style:style style:name="T335_2" style:family="text">
      <style:text-properties fo:font-size="14pt" style:font-size-asian="14pt" style:font-size-complex="14pt" fo:font-weight="bold" style:font-weight-asian="bold" style:font-weight-complex="bold"/>
    </style:style>
    <style:style style:name="T335_3" style:family="text">
      <style:text-properties fo:font-size="10pt" style:font-size-asian="10pt" style:font-size-complex="10pt"/>
    </style:style>
    <style:style style:name="P33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37" style:family="paragraph" style:parent-style-name="Normal"/>
    <style:style style:name="T3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7_2" style:family="text">
      <style:text-properties fo:font-size="11pt" style:font-size-asian="11pt" style:font-name-complex="Arial" style:font-size-complex="11pt" style:font-weight-complex="bold"/>
    </style:style>
    <style:style style:name="P33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39" style:family="paragraph" style:parent-style-name="Normal"/>
    <style:style style:name="T339_1" style:family="text">
      <style:text-properties fo:font-size="11pt" style:font-size-asian="11pt" style:font-name-complex="Arial" style:font-size-complex="11pt" fo:font-weight="bold" style:font-weight-asian="bold"/>
    </style:style>
    <style:style style:name="P340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font-size="11pt" style:font-size-asian="11pt" style:font-size-complex="11pt"/>
    </style:style>
    <style:style style:name="P34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fo:font-size="11pt" style:font-size-asian="11pt" style:font-size-complex="11pt"/>
    </style:style>
    <style:style style:name="P34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fo:font-size="11pt" style:font-size-asian="11pt" style:font-size-complex="11pt"/>
    </style:style>
    <style:style style:name="T345_2" style:family="text">
      <style:text-properties fo:font-size="11pt" style:font-size-asian="11pt" style:font-size-complex="11pt"/>
    </style:style>
    <style:style style:name="T345_3" style:family="text">
      <style:text-properties fo:font-size="11pt" style:font-size-asian="11pt" style:font-size-complex="11pt"/>
    </style:style>
    <style:style style:name="T345_4" style:family="text">
      <style:text-properties fo:font-size="11pt" style:font-size-asian="11pt" style:font-size-complex="11pt"/>
    </style:style>
    <style:style style:name="T345_5" style:family="text">
      <style:text-properties fo:font-size="11pt" style:font-size-asian="11pt" style:font-size-complex="11pt"/>
    </style:style>
    <style:style style:name="T345_6" style:family="text">
      <style:text-properties fo:font-size="11pt" style:font-size-asian="11pt" style:font-size-complex="11pt"/>
    </style:style>
    <style:style style:name="T345_7" style:family="text">
      <style:text-properties fo:font-size="11pt" style:font-size-asian="11pt" style:font-size-complex="11pt"/>
    </style:style>
    <style:style style:name="T345_8" style:family="text">
      <style:text-properties fo:font-size="11pt" style:font-size-asian="11pt" style:font-size-complex="11pt"/>
    </style:style>
    <style:style style:name="T345_9" style:family="text">
      <style:text-properties fo:font-size="11pt" style:font-size-asian="11pt" style:font-size-complex="11pt"/>
    </style:style>
    <style:style style:name="T345_10" style:family="text">
      <style:text-properties fo:font-size="11pt" style:font-size-asian="11pt" style:font-size-complex="11pt"/>
    </style:style>
    <style:style style:name="T345_11" style:family="text">
      <style:text-properties fo:font-size="11pt" style:font-size-asian="11pt" style:font-size-complex="11pt"/>
    </style:style>
    <style:style style:name="P34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fo:font-size="11pt" style:font-size-asian="11pt" style:font-size-complex="11pt"/>
    </style:style>
    <style:style style:name="T347_2" style:family="text">
      <style:text-properties fo:font-size="11pt" style:font-size-asian="11pt" style:font-size-complex="11pt"/>
    </style:style>
    <style:style style:name="T347_3" style:family="text">
      <style:text-properties fo:font-size="11pt" style:font-size-asian="11pt" style:font-size-complex="11pt"/>
    </style:style>
    <style:style style:name="P34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font-size="11pt" style:font-size-asian="11pt" style:font-size-complex="11pt"/>
    </style:style>
    <style:style style:name="T349_2" style:family="text">
      <style:text-properties fo:font-size="11pt" style:font-size-asian="11pt" style:font-size-complex="11pt"/>
    </style:style>
    <style:style style:name="P35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fo:font-size="11pt" style:font-size-asian="11pt" style:font-size-complex="11pt"/>
    </style:style>
    <style:style style:name="P35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fo:font-size="11pt" style:font-size-asian="11pt" style:font-size-complex="11pt"/>
    </style:style>
    <style:style style:name="T353_2" style:family="text">
      <style:text-properties fo:font-size="11pt" style:font-size-asian="11pt" style:font-size-complex="11pt"/>
    </style:style>
    <style:style style:name="T353_3" style:family="text">
      <style:text-properties fo:font-size="11pt" style:font-size-asian="11pt" style:font-size-complex="11pt"/>
    </style:style>
    <style:style style:name="T353_4" style:family="text">
      <style:text-properties fo:font-size="11pt" style:font-size-asian="11pt" style:font-size-complex="11pt"/>
    </style:style>
    <style:style style:name="T353_5" style:family="text">
      <style:text-properties fo:font-size="11pt" style:font-size-asian="11pt" style:font-size-complex="11pt"/>
    </style:style>
    <style:style style:name="P35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55" style:family="paragraph" style:parent-style-name="Normal"/>
    <style:style style:name="T355_1" style:family="text">
      <style:text-properties fo:font-size="11pt" style:font-size-asian="11pt" style:font-size-complex="11pt" fo:font-weight="bold" style:font-weight-asian="bold"/>
    </style:style>
    <style:style style:name="T355_2" style:family="text">
      <style:text-properties fo:font-size="11pt" style:font-size-asian="11pt" style:font-size-complex="11pt" fo:font-weight="bold" style:font-weight-asian="bold"/>
    </style:style>
    <style:style style:name="P35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fo:font-size="11pt" style:font-size-asian="11pt" style:font-size-complex="11pt"/>
    </style:style>
    <style:style style:name="P35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fo:font-size="11pt" style:font-size-asian="11pt" style:font-size-complex="11pt"/>
    </style:style>
    <style:style style:name="T359_2" style:family="text">
      <style:text-properties fo:font-size="11pt" style:font-size-asian="11pt" style:font-size-complex="11pt"/>
    </style:style>
    <style:style style:name="T359_3" style:family="text">
      <style:text-properties fo:font-size="11pt" style:font-size-asian="11pt" style:font-size-complex="11pt"/>
    </style:style>
    <style:style style:name="T359_4" style:family="text">
      <style:text-properties fo:font-size="11pt" style:font-size-asian="11pt" style:font-size-complex="11pt"/>
    </style:style>
    <style:style style:name="T359_5" style:family="text">
      <style:text-properties fo:font-size="11pt" style:font-size-asian="11pt" style:font-size-complex="11pt"/>
    </style:style>
    <style:style style:name="T359_6" style:family="text">
      <style:text-properties fo:font-size="11pt" style:font-size-asian="11pt" style:font-size-complex="11pt"/>
    </style:style>
    <style:style style:name="T359_7" style:family="text">
      <style:text-properties fo:font-size="11pt" style:font-size-asian="11pt" style:font-size-complex="11pt"/>
    </style:style>
    <style:style style:name="T359_8" style:family="text">
      <style:text-properties fo:font-size="11pt" style:font-size-asian="11pt" style:font-size-complex="11pt"/>
    </style:style>
    <style:style style:name="T359_9" style:family="text">
      <style:text-properties fo:font-size="11pt" style:font-size-asian="11pt" style:font-size-complex="11pt"/>
    </style:style>
    <style:style style:name="T359_10" style:family="text">
      <style:text-properties fo:font-size="11pt" style:font-size-asian="11pt" style:font-size-complex="11pt"/>
    </style:style>
    <style:style style:name="T359_11" style:family="text">
      <style:text-properties fo:font-size="11pt" style:font-size-asian="11pt" style:font-size-complex="11pt"/>
    </style:style>
    <style:style style:name="T359_12" style:family="text">
      <style:text-properties fo:font-size="11pt" style:font-size-asian="11pt" style:font-size-complex="11pt"/>
    </style:style>
    <style:style style:name="T359_13" style:family="text">
      <style:text-properties fo:font-size="11pt" style:font-size-asian="11pt" style:font-size-complex="11pt"/>
    </style:style>
    <style:style style:name="T359_14" style:family="text">
      <style:text-properties fo:font-size="11pt" style:font-size-asian="11pt" style:font-size-complex="11pt"/>
    </style:style>
    <style:style style:name="T359_15" style:family="text">
      <style:text-properties fo:font-size="11pt" style:font-size-asian="11pt" style:font-size-complex="11pt"/>
    </style:style>
    <style:style style:name="T359_16" style:family="text">
      <style:text-properties fo:font-size="11pt" style:font-size-asian="11pt" style:font-size-complex="11pt"/>
    </style:style>
    <style:style style:name="T359_17" style:family="text">
      <style:text-properties fo:font-size="11pt" style:font-size-asian="11pt" style:font-size-complex="11pt"/>
    </style:style>
    <style:style style:name="T359_18" style:family="text">
      <style:text-properties fo:font-size="11pt" style:font-size-asian="11pt" style:font-size-complex="11pt"/>
    </style:style>
    <style:style style:name="T359_19" style:family="text">
      <style:text-properties fo:font-size="11pt" style:font-size-asian="11pt" style:font-size-complex="11pt"/>
    </style:style>
    <style:style style:name="T359_20" style:family="text">
      <style:text-properties fo:font-size="11pt" style:font-size-asian="11pt" style:font-size-complex="11pt"/>
    </style:style>
    <style:style style:name="T359_21" style:family="text">
      <style:text-properties fo:font-size="11pt" style:font-size-asian="11pt" style:font-size-complex="11pt"/>
    </style:style>
    <style:style style:name="T359_22" style:family="text">
      <style:text-properties fo:font-size="11pt" style:font-size-asian="11pt" style:font-size-complex="11pt"/>
    </style:style>
    <style:style style:name="T359_23" style:family="text">
      <style:text-properties fo:font-size="11pt" style:font-size-asian="11pt" style:font-size-complex="11pt"/>
    </style:style>
    <style:style style:name="T359_24" style:family="text">
      <style:text-properties fo:font-size="11pt" style:font-size-asian="11pt" style:font-size-complex="11pt"/>
    </style:style>
    <style:style style:name="T359_25" style:family="text">
      <style:text-properties fo:font-size="11pt" style:font-size-asian="11pt" style:font-size-complex="11pt"/>
    </style:style>
    <style:style style:name="T359_26" style:family="text">
      <style:text-properties fo:font-size="11pt" style:font-size-asian="11pt" style:font-size-complex="11pt"/>
    </style:style>
    <style:style style:name="T359_27" style:family="text">
      <style:text-properties fo:font-size="11pt" style:font-size-asian="11pt" style:font-size-complex="11pt"/>
    </style:style>
    <style:style style:name="T359_28" style:family="text">
      <style:text-properties fo:font-size="11pt" style:font-size-asian="11pt" style:font-size-complex="11pt"/>
    </style:style>
    <style:style style:name="T359_29" style:family="text">
      <style:text-properties fo:font-size="11pt" style:font-size-asian="11pt" style:font-size-complex="11pt"/>
    </style:style>
    <style:style style:name="T359_30" style:family="text">
      <style:text-properties fo:font-size="11pt" style:font-size-asian="11pt" style:font-size-complex="11pt"/>
    </style:style>
    <style:style style:name="T359_31" style:family="text">
      <style:text-properties fo:font-size="11pt" style:font-size-asian="11pt" style:font-size-complex="11pt"/>
    </style:style>
    <style:style style:name="T359_32" style:family="text">
      <style:text-properties fo:font-size="11pt" style:font-size-asian="11pt" style:font-size-complex="11pt"/>
    </style:style>
    <style:style style:name="T359_33" style:family="text">
      <style:text-properties fo:font-size="11pt" style:font-size-asian="11pt" style:font-size-complex="11pt"/>
    </style:style>
    <style:style style:name="T359_34" style:family="text">
      <style:text-properties fo:font-size="11pt" style:font-size-asian="11pt" style:font-size-complex="11pt"/>
    </style:style>
    <style:style style:name="T359_35" style:family="text">
      <style:text-properties fo:font-size="11pt" style:font-size-asian="11pt" style:font-size-complex="11pt"/>
    </style:style>
    <style:style style:name="T359_36" style:family="text">
      <style:text-properties fo:font-size="11pt" style:font-size-asian="11pt" style:font-size-complex="11pt"/>
    </style:style>
    <style:style style:name="T359_37" style:family="text">
      <style:text-properties fo:font-size="11pt" style:font-size-asian="11pt" style:font-size-complex="11pt"/>
    </style:style>
    <style:style style:name="T359_38" style:family="text">
      <style:text-properties fo:font-size="11pt" style:font-size-asian="11pt" style:font-size-complex="11pt"/>
    </style:style>
    <style:style style:name="P36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fo:font-size="11pt" style:font-size-asian="11pt" style:font-size-complex="11pt"/>
    </style:style>
    <style:style style:name="P36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fo:font-size="11pt" style:font-size-asian="11pt" style:font-size-complex="11pt"/>
    </style:style>
    <style:style style:name="P36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fo:font-size="11pt" style:font-size-asian="11pt" style:font-size-complex="11pt"/>
    </style:style>
    <style:style style:name="T365_2" style:family="text">
      <style:text-properties fo:font-size="11pt" style:font-size-asian="11pt" style:font-size-complex="11pt"/>
    </style:style>
    <style:style style:name="T365_3" style:family="text">
      <style:text-properties fo:font-size="11pt" style:font-size-asian="11pt" style:font-size-complex="11pt"/>
    </style:style>
    <style:style style:name="T365_4" style:family="text">
      <style:text-properties fo:font-size="11pt" style:font-size-asian="11pt" style:font-size-complex="11pt"/>
    </style:style>
    <style:style style:name="T365_5" style:family="text">
      <style:text-properties fo:font-size="11pt" style:font-size-asian="11pt" style:font-size-complex="11pt"/>
    </style:style>
    <style:style style:name="P36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font-size="11pt" style:font-size-asian="11pt" style:font-size-complex="11pt"/>
    </style:style>
    <style:style style:name="T367_2" style:family="text">
      <style:text-properties fo:font-size="11pt" style:font-size-asian="11pt" style:font-size-complex="11pt"/>
    </style:style>
    <style:style style:name="T367_3" style:family="text">
      <style:text-properties fo:font-size="11pt" style:font-size-asian="11pt" style:font-size-complex="11pt"/>
    </style:style>
    <style:style style:name="T367_4" style:family="text">
      <style:text-properties fo:font-size="11pt" style:font-size-asian="11pt" style:font-size-complex="11pt"/>
    </style:style>
    <style:style style:name="P3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fo:font-size="11pt" style:font-size-asian="11pt" style:font-size-complex="11pt"/>
    </style:style>
    <style:style style:name="T369_2" style:family="text">
      <style:text-properties fo:font-size="11pt" style:font-size-asian="11pt" style:font-size-complex="11pt"/>
    </style:style>
    <style:style style:name="T369_3" style:family="text">
      <style:text-properties fo:font-size="11pt" style:font-size-asian="11pt" style:font-size-complex="11pt"/>
    </style:style>
    <style:style style:name="T369_4" style:family="text">
      <style:text-properties fo:font-size="11pt" style:font-size-asian="11pt" style:font-size-complex="11pt"/>
    </style:style>
    <style:style style:name="P37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71" style:family="paragraph" style:parent-style-name="Normal">
      <style:text-properties fo:font-size="11pt" style:font-size-asian="11pt" style:font-size-complex="11pt"/>
    </style:style>
    <style:style style:name="P372" style:family="paragraph" style:parent-style-name="Normal"/>
    <style:style style:name="T372_1" style:family="text">
      <style:text-properties fo:font-size="11pt" style:font-size-asian="11pt" style:font-size-complex="11pt" fo:font-weight="bold" style:font-weight-asian="bold"/>
    </style:style>
    <style:style style:name="P37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fo:font-size="11pt" style:font-size-asian="11pt" style:font-size-complex="11pt"/>
    </style:style>
    <style:style style:name="T374_2" style:family="text">
      <style:text-properties fo:font-size="11pt" style:font-size-asian="11pt" style:font-size-complex="11pt"/>
    </style:style>
    <style:style style:name="T374_3" style:family="text">
      <style:text-properties fo:font-size="11pt" style:font-size-asian="11pt" style:font-size-complex="11pt"/>
    </style:style>
    <style:style style:name="P37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fo:font-size="11pt" style:font-size-asian="11pt" style:font-size-complex="11pt"/>
    </style:style>
    <style:style style:name="P377" style:family="paragraph" style:parent-style-name="Normal">
      <style:text-properties fo:font-size="11pt" style:font-size-asian="11pt" style:font-size-complex="11pt"/>
    </style:style>
    <style:style style:name="P378" style:family="paragraph" style:parent-style-name="Normal"/>
    <style:style style:name="T378_1" style:family="text">
      <style:text-properties fo:font-size="11pt" style:font-size-asian="11pt" style:font-size-complex="11pt" fo:font-weight="bold" style:font-weight-asian="bold"/>
    </style:style>
    <style:style style:name="P379" style:family="paragraph" style:parent-style-name="Normal">
      <style:text-properties fo:font-size="11pt" style:font-size-asian="11pt" style:font-size-complex="11pt" fo:font-weight="bold" style:font-weight-asian="bold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fo:font-size="11pt" style:font-size-asian="11pt" style:font-size-complex="11pt"/>
    </style:style>
    <style:style style:name="T380_2" style:family="text">
      <style:text-properties fo:font-size="11pt" style:font-size-asian="11pt" style:font-size-complex="11pt"/>
    </style:style>
    <style:style style:name="T380_3" style:family="text">
      <style:text-properties fo:font-size="11pt" style:font-size-asian="11pt" style:font-size-complex="11pt"/>
    </style:style>
    <style:style style:name="T380_4" style:family="text">
      <style:text-properties fo:font-size="11pt" style:font-size-asian="11pt" style:font-size-complex="11pt"/>
    </style:style>
    <style:style style:name="T380_5" style:family="text">
      <style:text-properties fo:font-size="11pt" style:font-size-asian="11pt" style:font-size-complex="11pt"/>
    </style:style>
    <style:style style:name="T380_6" style:family="text">
      <style:text-properties fo:font-size="11pt" style:font-size-asian="11pt" style:font-size-complex="11pt"/>
    </style:style>
    <style:style style:name="T380_7" style:family="text">
      <style:text-properties fo:font-size="11pt" style:font-size-asian="11pt" style:font-size-complex="11pt"/>
    </style:style>
    <style:style style:name="T380_8" style:family="text">
      <style:text-properties fo:font-size="11pt" style:font-size-asian="11pt" style:font-size-complex="11pt"/>
    </style:style>
    <style:style style:name="T380_9" style:family="text">
      <style:text-properties fo:font-size="11pt" style:font-size-asian="11pt" style:font-size-complex="11pt"/>
    </style:style>
    <style:style style:name="P381" style:family="paragraph" style:parent-style-name="Normal">
      <style:text-properties fo:font-size="11pt" style:font-size-asian="11pt" style:font-size-complex="11pt"/>
    </style:style>
    <style:style style:name="P382" style:family="paragraph" style:parent-style-name="Normal">
      <style:text-properties fo:font-style="italic" style:font-style-asian="italic" style:font-style-complex="italic" fo:font-size="10pt" style:font-size-asian="10pt" style:font-size-complex="10pt"/>
    </style:style>
    <style:style style:name="P383" style:family="paragraph" style:parent-style-name="List_20_Paragraph">
      <style:paragraph-properties fo:margin-bottom="0cm"/>
      <style:text-properties fo:font-style="italic" style:font-style-asian="italic" style:font-style-complex="italic" fo:font-size="10pt" style:font-size-asian="10pt"/>
    </style:style>
    <style:style style:name="P38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84_1" style:family="text">
      <style:text-properties fo:font-size="14pt" style:font-size-asian="14pt" style:font-size-complex="14pt" fo:font-weight="bold" style:font-weight-asian="bold" style:font-weight-complex="bold"/>
    </style:style>
    <style:style style:name="T384_2" style:family="text">
      <style:text-properties fo:font-size="10pt" style:font-size-asian="10pt" style:font-size-complex="10pt"/>
    </style:style>
    <style:style style:name="P385" style:family="paragraph" style:parent-style-name="Normal">
      <style:text-properties fo:font-size="10pt" style:font-size-asian="10pt" style:font-size-complex="11pt" style:font-weight-complex="bold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fo:font-size="11pt" style:font-size-asian="11pt" style:font-name-complex="Arial" style:font-size-complex="11pt" fo:font-weight="bold" style:font-weight-asian="bold"/>
    </style:style>
    <style:style style:name="P387" style:family="paragraph" style:parent-style-name="Annotation_20_text">
      <style:paragraph-properties fo:text-align="justify"/>
    </style:style>
    <style:style style:name="T387_1" style:family="text">
      <style:text-properties fo:font-size="11pt" style:font-size-asian="11pt" style:font-name-complex="Arial" style:font-size-complex="11pt"/>
    </style:style>
    <style:style style:name="T387_2" style:family="text">
      <style:text-properties fo:font-size="11pt" style:font-size-asian="11pt" style:font-name-complex="Arial" style:font-size-complex="11pt"/>
    </style:style>
    <style:style style:name="T387_3" style:family="text">
      <style:text-properties fo:font-size="11pt" style:font-size-asian="11pt" style:font-name-complex="Arial" style:font-size-complex="11pt"/>
    </style:style>
    <style:style style:name="T387_4" style:family="text">
      <style:text-properties fo:font-size="11pt" style:font-size-asian="11pt" style:font-name-complex="Arial" style:font-size-complex="11pt"/>
    </style:style>
    <style:style style:name="T387_5" style:family="text">
      <style:text-properties fo:font-size="11pt" style:font-size-asian="11pt" style:font-name-complex="Arial" style:font-size-complex="11pt"/>
    </style:style>
    <style:style style:name="P388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389" style:family="paragraph" style:parent-style-name="Annotation_20_text">
      <style:paragraph-properties fo:text-align="justify"/>
    </style:style>
    <style:style style:name="T389_1" style:family="text">
      <style:text-properties fo:font-size="11pt" style:font-size-asian="11pt" style:font-name-complex="Arial" style:font-size-complex="11pt"/>
    </style:style>
    <style:style style:name="T389_2" style:family="text">
      <style:text-properties fo:font-size="11pt" style:font-size-asian="11pt" style:font-name-complex="Arial" style:font-size-complex="11pt"/>
    </style:style>
    <style:style style:name="T389_3" style:family="text">
      <style:text-properties fo:font-size="11pt" style:font-size-asian="11pt" style:font-name-complex="Arial" style:font-size-complex="11pt"/>
    </style:style>
    <style:style style:name="T389_4" style:family="text">
      <style:text-properties fo:font-size="11pt" style:font-size-asian="11pt" style:font-name-complex="Arial" style:font-size-complex="11pt"/>
    </style:style>
    <style:style style:name="T389_5" style:family="text">
      <style:text-properties fo:font-size="11pt" style:font-size-asian="11pt" style:font-name-complex="Arial" style:font-size-complex="11pt"/>
    </style:style>
    <style:style style:name="P390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391" style:family="paragraph" style:parent-style-name="Annotation_20_text">
      <style:paragraph-properties fo:text-align="justify"/>
    </style:style>
    <style:style style:name="T391_1" style:family="text">
      <style:text-properties fo:font-size="11pt" style:font-size-asian="11pt" style:font-name-complex="Arial" style:font-size-complex="11pt" fo:font-weight="bold" style:font-weight-asian="bold"/>
    </style:style>
    <style:style style:name="P392" style:family="paragraph" style:parent-style-name="Annotation_20_text">
      <style:paragraph-properties fo:text-align="justify"/>
    </style:style>
    <style:style style:name="T392_1" style:family="text">
      <style:text-properties fo:font-size="11pt" style:font-size-asian="11pt" style:font-name-complex="Arial" style:font-size-complex="11pt"/>
    </style:style>
    <style:style style:name="T392_2" style:family="text">
      <style:text-properties fo:font-size="11pt" style:font-size-asian="11pt" style:font-size-complex="11pt"/>
    </style:style>
    <style:style style:name="T392_3" style:family="text">
      <style:text-properties fo:font-size="11pt" style:font-size-asian="11pt" style:font-name-complex="Arial" style:font-size-complex="11pt"/>
    </style:style>
    <style:style style:name="P393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394" style:family="paragraph" style:parent-style-name="Annotation_20_text">
      <style:paragraph-properties fo:text-align="justify"/>
    </style:style>
    <style:style style:name="T394_1" style:family="text">
      <style:text-properties fo:font-size="11pt" style:font-size-asian="11pt" style:font-name-complex="Arial" style:font-size-complex="11pt"/>
    </style:style>
    <style:style style:name="T394_2" style:family="text">
      <style:text-properties fo:font-size="11pt" style:font-size-asian="11pt" style:font-name-complex="Arial" style:font-size-complex="11pt"/>
    </style:style>
    <style:style style:name="P395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396" style:family="paragraph" style:parent-style-name="Annotation_20_text">
      <style:paragraph-properties fo:text-align="justify"/>
    </style:style>
    <style:style style:name="T396_1" style:family="text">
      <style:text-properties fo:font-size="11pt" style:font-size-asian="11pt" style:font-name-complex="Arial" style:font-size-complex="11pt" fo:font-weight="bold" style:font-weight-asian="bold"/>
    </style:style>
    <style:style style:name="P397" style:family="paragraph" style:parent-style-name="Normal">
      <style:paragraph-properties fo:text-align="justify"/>
    </style:style>
    <style:style style:name="T397_1" style:family="text">
      <style:text-properties fo:font-size="11pt" style:font-size-asian="11pt" style:font-size-complex="11pt"/>
    </style:style>
    <style:style style:name="P39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fo:font-size="11pt" style:font-size-asian="11pt" style:font-size-complex="11pt"/>
    </style:style>
    <style:style style:name="P400" style:family="paragraph" style:parent-style-name="Normal">
      <style:text-properties fo:font-size="11pt" style:font-size-asian="11pt" style:font-name-complex="Arial" style:font-size-complex="11pt"/>
    </style:style>
    <style:style style:name="Table12" style:family="table">
      <style:table-properties table:align="left" style:width="16.252cm" fo:margin-left="-0.009cm"/>
    </style:style>
    <style:style style:name="Column47" style:family="table-column">
      <style:table-column-properties style:column-width="4.251cm"/>
    </style:style>
    <style:style style:name="Column48" style:family="table-column">
      <style:table-column-properties style:column-width="4cm"/>
    </style:style>
    <style:style style:name="Column49" style:family="table-column">
      <style:table-column-properties style:column-width="3.501cm"/>
    </style:style>
    <style:style style:name="Column50" style:family="table-column">
      <style:table-column-properties style:column-width="4.5cm"/>
    </style:style>
    <style:style style:name="Row36" style:family="table-row"/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05" style:family="paragraph" style:parent-style-name="Normal">
      <style:text-properties fo:font-size="11pt" style:font-size-asian="11pt" style:font-size-complex="11pt"/>
    </style:style>
    <style:style style:name="P406" style:family="paragraph" style:parent-style-name="Normal">
      <style:text-properties fo:font-size="11pt" style:font-size-asian="11pt" style:font-size-complex="11pt"/>
    </style:style>
    <style:style style:name="P407" style:family="paragraph" style:parent-style-name="Normal">
      <style:text-properties fo:font-size="11pt" style:font-size-asian="11pt" style:font-size-complex="11pt"/>
    </style:style>
    <style:style style:name="P408" style:family="paragraph" style:parent-style-name="Normal">
      <style:text-properties fo:font-size="11pt" style:font-size-asian="11pt" style:font-size-complex="11pt"/>
    </style:style>
    <style:style style:name="P409" style:family="paragraph" style:parent-style-name="Normal">
      <style:text-properties fo:font-size="11pt" style:font-size-asian="11pt" style:font-size-complex="11pt"/>
    </style:style>
    <style:style style:name="P410" style:family="paragraph" style:parent-style-name="Normal">
      <style:text-properties fo:font-size="11pt" style:font-size-asian="11pt" style:font-size-complex="11pt"/>
    </style:style>
    <style:style style:name="P411" style:family="paragraph" style:parent-style-name="Normal"/>
    <style:style style:name="P412" style:family="paragraph" style:parent-style-name="Normal"/>
    <style:style style:name="P413" style:family="paragraph" style:parent-style-name="Normal"/>
    <style:style style:name="P414" style:family="paragraph" style:parent-style-name="Normal"/>
    <style:style style:name="P415" style:family="paragraph" style:parent-style-name="Normal"/>
    <style:style style:name="P416" style:family="paragraph" style:parent-style-name="Normal"/>
    <style:style style:name="P417" style:family="paragraph" style:parent-style-name="Normal"/>
    <style:style style:name="P418" style:family="paragraph" style:parent-style-name="Normal"/>
    <style:style style:name="P419" style:family="paragraph" style:parent-style-name="Normal"/>
    <style:style style:name="P420" style:family="paragraph" style:parent-style-name="Normal"/>
    <style:style style:name="P421" style:family="paragraph" style:parent-style-name="Normal"/>
    <style:style style:name="P422" style:family="paragraph" style:parent-style-name="Normal"/>
    <style:style style:name="P423" style:family="paragraph" style:parent-style-name="Normal"/>
    <style:style style:name="P424" style:family="paragraph" style:parent-style-name="Normal"/>
    <style:style style:name="P425" style:family="paragraph" style:parent-style-name="Normal"/>
    <style:style style:name="P426" style:family="paragraph" style:parent-style-name="Normal"/>
    <style:style style:name="P427" style:family="paragraph" style:parent-style-name="Normal"/>
    <style:style style:name="P428" style:family="paragraph" style:parent-style-name="Normal"/>
  </office:automatic-styles>
  <office:body>
    <office:text>
      <text:section text:style-name="S1" text:name="S1">
        <text:h text:style-name="P1" text:outline-level="2"><text:span text:style-name="T1_1">Annual<text:s/>Review<text:s/>Template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 text:c="2"/></text:span><text:span text:style-name="T3_2">ASEAN</text:span><text:span text:style-name="T3_3"><text:s/>-<text:s/></text:span><text:span text:style-name="T3_4">UK<text:s/>Economic<text:s/>Integration<text:s/>Programme</text:span><text:span text:style-name="T3_5"><text:s/>(EIP)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</text:span><text:span text:style-name="T4_2">£25</text:span><text:span text:style-name="T4_3">m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<text:s/></text:span><text:span text:style-name="T5_3">August<text:s/>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Code:<text:s/></text:span><text:span text:style-name="T6_2">400046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</text:span><text:span text:style-name="T8_3">April<text:s/>2023</text:span></text:p>
            </table:table-cell>
            <table:table-cell table:style-name="Cell6">
              <text:p text:style-name="P9"><text:span text:style-name="T9_1">AMP<text:s/>end<text:s/>date:</text:span><text:span text:style-name="T9_2"><text:s/></text:span><text:span text:style-name="T9_3">June<text:s/>2029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4</text:span></text:p>
            </table:table-cell>
            <table:table-cell table:style-name="Cell9">
              <text:p text:style-name="P14"><text:span text:style-name="T14_1">2025</text:span></text:p>
            </table:table-cell>
            <table:table-cell table:style-name="Cell10">
              <text:p text:style-name="P15"><text:span text:style-name="T15_1">2026</text:span></text:p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A+</text:span></text:p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oderate</text:span></text:p>
            </table:table-cell>
            <table:table-cell table:style-name="Cell27">
              <text:p text:style-name="P32"><text:span text:style-name="T32_1">Moderate</text:span></text:p>
            </table:table-cell>
            <table:table-cell table:style-name="Cell28">
              <text:p text:style-name="P33"><text:span text:style-name="T33_1">Moderate</text:span></text:p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/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0"><text:span text:style-name="T40_1">DevTracker<text:s/>Link<text:s/>to<text:s/>Business<text:s/>Case:<text:s/></text:span></text:p>
            </table:table-cell>
            <table:table-cell table:style-name="Cell35">
              <text:p text:style-name="P41"><text:span text:style-name="T41_1"><text:a xlink:type="simple" xlink:href="https://devtracker.fcdo.gov.uk/programme/GB-GOV-1-400046/summary"><text:span text:style-name="T41_2">DevTracker<text:s/>Programme<text:s/>GB-GOV-1-400046<text:s/>(fcdo.gov.uk)</text:span></text:a></text:span></text:p>
            </table:table-cell>
          </table:table-row>
          <table:table-row table:style-name="Row8">
            <table:table-cell table:style-name="Cell36">
              <text:p text:style-name="P42"><text:span text:style-name="T42_1">DevTracker<text:s/>Link<text:s/>to<text:s/></text:span><text:span text:style-name="T42_2">results<text:s/>framework</text:span><text:span text:style-name="T42_3">:<text:s/></text:span></text:p>
            </table:table-cell>
            <table:table-cell table:style-name="Cell37">
              <text:p text:style-name="P43"><text:span text:style-name="T43_1"><text:a xlink:type="simple" xlink:href="https://devtracker.fcdo.gov.uk/programme/GB-GOV-1-400046/documents"><text:span text:style-name="T43_2">DevTracker<text:s/>Programme<text:s/>GB-GOV-1-400046<text:s/>Documents<text:s/>(fcdo.gov.uk)</text:span></text:a></text:span></text:p>
            </table:table-cell>
          </table:table-row>
        </table:table>
        <text:p text:style-name="P44"/>
        <text:p text:style-name="P45"><text:span text:style-name="T45_1">A.<text:s/>SUMMARY<text:s/>AND<text:s/>OVERVIEW<text:s/></text:span><text:span text:style-name="T45_2">[1-1<text:s/>½<text:s/>pages]</text:span></text:p>
        <text:p text:style-name="P46"/>
        <text:p text:style-name="P47"><text:span text:style-name="T47_1">Description<text:s/>of<text:s/>programme<text:s/></text:span><text:span text:style-name="T47_2">[1-2<text:s/>paragraphs]</text:span></text:p>
        <text:p text:style-name="P48"><text:span text:style-name="T48_1">The<text:s/>EIP<text:s/>aims<text:s/>to<text:s/>reduce<text:s/>barriers<text:s/>to<text:s/>development<text:s/>in<text:s/>ASEAN<text:s/>Member<text:s/>States<text:s/>(AMS)<text:s/>and<text:s/>the<text:s/>overall<text:s/>ASEAN<text:s/>Economic<text:s/>Community<text:s/>(AEC),<text:s/>to<text:s/>increase<text:s/>prosperity<text:s/>and<text:s/>provide<text:s/>the<text:s/>foundation<text:s/>for<text:s/>more<text:s/>inclusive<text:s/>economic<text:s/>development<text:s/>that<text:s/>benefits<text:s/>the<text:s/>poorest<text:s/>in<text:s/>society.<text:s/>The<text:s/>programme<text:s/>will<text:s/>support<text:s/>reforms<text:s/>covering<text:s/>three<text:s/>pillars:<text:s/>(1)<text:s/>Regulatory<text:s/>Reform,<text:s/>(2)<text:s/>Financial<text:s/>Services,<text:s/>and<text:s/>(3)<text:s/>Open<text:s/>Trade,<text:s/>through<text:s/>technical<text:s/>assistance,<text:s/>capacity<text:s/>building<text:s/>and<text:s/>knowledge-transfer<text:s/>partnerships.<text:s/>It<text:s/>will<text:s/>look<text:s/>to<text:s/>harness<text:s/>the<text:s/>potential<text:s/>of<text:s/>digitalisation<text:s/>in<text:s/>ASEAN<text:s/>and<text:s/>will<text:s/>leverage<text:s/>expertise<text:s/>in<text:s/>United<text:s/>Kingdom<text:s/>(UK)<text:s/>institutions<text:s/>to<text:s/>support<text:s/>AMS<text:s/>to<text:s/>implement<text:s/>ASEAN<text:s/>initiatives<text:s/>that<text:s/>will<text:s/>reduce<text:s/>poverty<text:s/>in<text:s/>the<text:s/>region,<text:s/>particularly<text:s/>supporting<text:s/>women’s<text:s/>economic<text:s/>empowerment<text:s/>and<text:s/>small<text:s/>businesses<text:s/>and<text:s/>working<text:s/>towards<text:s/>further<text:s/>integration<text:s/>of<text:s/>the<text:s/>AEC.<text:s text:c="2"/></text:span></text:p>
        <text:p text:style-name="P49"/>
        <text:p text:style-name="P50"><text:span text:style-name="T50_1">The<text:s/>ASEAN-UK<text:s/>Economic<text:s/>Integration<text:s/>Programme<text:s/>(EIP),<text:s/>accredited<text:s/>by<text:s/>ASEAN<text:s/>in<text:s/>March<text:s/>2024,<text:s/>was<text:s/>officially<text:s/>launched<text:s/>in<text:s/>April<text:s/>2024.<text:s text:c="2"/>The<text:s/>EIP<text:s/>programme<text:s/>is<text:s/>progressing<text:s/>across<text:s/>its<text:s/>three<text:s/>pillars<text:s/>at<text:s/>different<text:s/>stages.<text:s/></text:span><text:span text:style-name="T50_2">During<text:s/>the<text:s/>review<text:s/>period,<text:s/>the<text:s/>Regulatory<text:s/>Reform<text:s/>Pillar<text:s/>(RRp)<text:s/>and<text:s/>Financial<text:s/>Services<text:s/>Pillar<text:s/>(FSp)<text:s/>were<text:s/>under<text:s/>implementation,<text:s/>whereas<text:s/>the<text:s/>Open<text:s/>Trade<text:s/>Pillar<text:s/>(OTp)<text:s/>was<text:s/>undergoing<text:s/>both<text:s/>inception<text:s/>and<text:s/>implementation<text:s/>activities</text:span><text:span text:style-name="T50_3">.</text:span></text:p>
        <text:p text:style-name="P51"/>
        <text:p text:style-name="P52"><text:span text:style-name="T52_1">Summary<text:s/>supporting<text:s/>narrative<text:s/>for<text:s/>the<text:s/>overall<text:s/>score<text:s/>in<text:s/>this<text:s/>review<text:s/></text:span><text:span text:style-name="T52_2">[1-2<text:s/>paragraphs]</text:span></text:p>
        <text:p text:style-name="P53"><text:span text:style-name="T53_1">This<text:s/>Annual<text:s/>Review<text:s/>covers<text:s/>the<text:s/>period<text:s/>from<text:s/>April<text:s/>2025<text:s/>to<text:s/>March<text:s/>2026.<text:s/>F</text:span><text:span text:style-name="T53_2">inancial<text:s/></text:span><text:span text:style-name="T53_3">Y</text:span><text:span text:style-name="T53_4">ear</text:span><text:span text:style-name="T53_5"><text:s/>2</text:span><text:span text:style-name="T53_6">02</text:span><text:span text:style-name="T53_7">5/2</text:span><text:span text:style-name="T53_8">02</text:span><text:span text:style-name="T53_9">6<text:s/></text:span><text:span text:style-name="T53_10">(FY25/26)<text:s/></text:span><text:span text:style-name="T53_11">has<text:s/>been<text:s/>a<text:s/>year<text:s/>of<text:s/>significant<text:s/>delivery<text:s/>and<text:s/>consolidation<text:s/>for<text:s/>the<text:s/>programme,<text:s/>as<text:s/>all<text:s/>three<text:s/>pillars<text:s/>moved<text:s/>into<text:s/>implementation<text:s/>and<text:s/>the<text:s/>programme-level<text:s/>theory<text:s/>of<text:s/>change<text:s/>and<text:s/>results<text:s/>framework<text:s/>were<text:s/>finalised<text:s/>and<text:s/>applied.<text:s/>Over<text:s/>the<text:s/>past<text:s/>year,<text:s/>EIP<text:s/>has<text:s/>made<text:s/>strong<text:s/>progress<text:s/>against<text:s/>programme<text:s/>objectives<text:s/>and<text:s/></text:span><text:span text:style-name="T53_12">has<text:s/>been<text:s/>awarded<text:s/>an<text:s/>overall<text:s/>score<text:s/>of<text:s/>A+</text:span><text:span text:style-name="T53_13">.</text:span></text:p>
        <text:p text:style-name="P54"/>
        <text:p text:style-name="P55"><text:span text:style-name="T55_1">The<text:s/>score<text:s/>reflects<text:s/>strong<text:s/>performance<text:s/>across<text:s/>the<text:s/>four<text:s/>programme-level<text:s/>outputs<text:s/>set<text:s/>out<text:s/>in<text:s/>Section<text:s/>C.<text:s/>The<text:s/>programme<text:s/>exceeded<text:s/>expectations<text:s/>on<text:s/>capacity<text:s/>building<text:s/>and<text:s/>peer<text:s/>learning,<text:s/>delivering<text:s/>125<text:s/>activities<text:s/>against<text:s/>a<text:s/>milestone<text:s/>of<text:s/>100<text:s/>and<text:s/>reaching<text:s/>8,026<text:s/>participants<text:s/>across<text:s/>ASEAN<text:s/>and<text:s/>AMS<text:s/>institutions,<text:s/>with<text:s/>53<text:s/>activities<text:s/>including<text:s/>a<text:s/>focus<text:s/>on<text:s/></text:span><text:span text:style-name="T55_2">Micro,<text:s/>Small,<text:s/>and<text:s/>Medium<text:s/>Enterprises<text:s/>(</text:span><text:span text:style-name="T55_3">MSMEs</text:span><text:span text:style-name="T55_4">)</text:span><text:span text:style-name="T55_5"><text:s/>and/or<text:s/>women.<text:s/>It<text:s/>also<text:s/>exceeded<text:s/>expectations<text:s/>on<text:s/>analytical<text:s/>work<text:s/>and<text:s/>evidence<text:s/>uptake,<text:s/>producing<text:s/>and<text:s/>disseminating<text:s/>29<text:s/>knowledge<text:s/>products<text:s/>against<text:s/>a<text:s/>milestone<text:s/>of<text:s/>24<text:s/>and<text:s/>presenting<text:s/>or<text:s/>discussing<text:s/>these<text:s/>in<text:s/>10<text:s/>ASEAN<text:s/>or<text:s/>AMS<text:s/>policy,<text:s/>technical<text:s/>and<text:s/>consultative<text:s/>meetings.</text:span></text:p>
        <text:p text:style-name="P56"><text:span text:style-name="T56_1"><text:s/></text:span></text:p>
        <text:p text:style-name="P57"><text:span text:style-name="T57_1">Performance<text:s/>was<text:s/>also<text:s/>strong<text:s/>against<text:s/>the<text:s/>outputs<text:s/>on<text:s/>dialogue<text:s/>and<text:s/>practical<text:s/>reform<text:s/>tools.<text:s/>EIP<text:s/>supported<text:s/>10<text:s/>multi-stakeholder<text:s/>consultations<text:s/>and<text:s/>dialogue<text:s/>activities,<text:s/>helping<text:s/>to<text:s/>strengthen<text:s/>platforms<text:s/>for<text:s/>consensus-building<text:s/>and<text:s/>coordinated<text:s/>action.<text:s/>Evidence<text:s/>was<text:s/>particularly<text:s/>strong<text:s/>under<text:s/>the<text:s/>Regulatory<text:s/>Reform<text:s/>and<text:s/>Open<text:s/>Trade<text:s/>pillars,<text:s/>including<text:s/>support<text:s/>to<text:s/>revitalise<text:s/>the<text:s/></text:span><text:span text:style-name="T57_2">Association<text:s/>of<text:s/>Southeast<text:s/>Asian<text:s/>Nations<text:s/>(ASEAN)<text:s/>-<text:s/></text:span><text:span text:style-name="T57_3">Organisation<text:s/>for<text:s/>Economic<text:s/>Co-operation<text:s/>and<text:s/>Development</text:span><text:span text:style-name="T57_4"><text:s/>(OECD)<text:s/></text:span><text:span text:style-name="T57_5">Good<text:s/>Regulatory<text:s/>Practice<text:s/>Network<text:s/>and<text:s/>to<text:s/>build<text:s/>commitment<text:s/>around<text:s/>electronic<text:s/>transferable<text:s/>records<text:s/>in<text:s/>Timor-Leste.<text:s/>The<text:s/>programme<text:s/>also<text:s/>introduced<text:s/>or<text:s/>piloted<text:s/>two<text:s/>practical<text:s/>tools:<text:s/>the<text:s/>Regional<text:s/></text:span><text:span text:style-name="T57_6">Intellectual</text:span><text:span text:style-name="T57_7"><text:s/></text:span><text:span text:style-name="T57_8">Property</text:span><text:span text:style-name="T57_9"><text:s/></text:span><text:span text:style-name="T57_10">(IP)<text:s/></text:span><text:span text:style-name="T57_11">Toolkit<text:s/>on<text:s/>Trademarks<text:s/>and<text:s/>Digital<text:s/>Branding<text:s/>and<text:s/></text:span><text:span text:style-name="T57_12">tech-enabled<text:s/>solutions<text:s/>for<text:s/>consumer<text:s/>protection</text:span><text:span text:style-name="T57_13"><text:s/>under<text:s/>the<text:s/>Financial<text:s/>Services<text:s/>pillar.</text:span></text:p>
        <text:p text:style-name="P58"><text:span text:style-name="T58_1"><text:s/></text:span></text:p>
        <text:p text:style-name="P59"><text:span text:style-name="T59_1">The<text:s/>programme<text:s/>is<text:s/>also<text:s/>showing<text:s/>early<text:s/>signs<text:s/>of<text:s/>impact.<text:s/>Regulatory<text:s/>Reform<text:s/>support<text:s/>has<text:s/>moved<text:s/>beyond<text:s/>training,<text:s/>with<text:s/>Regulatory<text:s/>Impact<text:s/>Assessment<text:s/>(RIA)<text:s/>starting<text:s/>to<text:s/>be<text:s/>used<text:s/>in<text:s/>Indonesia,<text:s/>Cambodia<text:s/>and<text:s/>the<text:s/>Philippines.<text:s/>Financial<text:s/>Services<text:s/>work<text:s/>has<text:s/>ASEAN<text:s/>endorsement<text:s/>and<text:s/>is<text:s/>supporting<text:s/>national<text:s/>work<text:s/>on<text:s/>financial<text:s/>inclusion<text:s/>and<text:s/>education.<text:s/>Open<text:s/>Trade<text:s/>activities<text:s/>are<text:s/>building<text:s/>momentum<text:s/>on<text:s/>the<text:s/>ASEAN<text:s/>Trade<text:s/>in<text:s/>Goods<text:s/>Agreement<text:s/>(ATIGA),<text:s/>digital<text:s/>trade<text:s/>and<text:s/>MSME</text:span><text:span text:style-name="T59_2">s</text:span><text:span text:style-name="T59_3"><text:s/></text:span><text:span text:style-name="T59_4">engagement.<text:s/>Stakeholders<text:s/>said<text:s/>EIP<text:s/>support<text:s/>is<text:s/>relevant,<text:s/>practical<text:s/>and<text:s/>responsive<text:s/>to<text:s/>ASEAN<text:s/>and<text:s/>AMS<text:s/>priorities.</text:span></text:p>
        <text:p text:style-name="P60"><text:span text:style-name="T60_1"><text:s/></text:span></text:p>
        <text:p text:style-name="P61"><text:span text:style-name="T61_1">The<text:s/>wider<text:s/>programme<text:s/>evidence<text:s/>also<text:s/>supports<text:s/>the<text:s/>A+<text:s/>score.<text:s/>Value<text:s/>for<text:s/>money<text:s/>remains<text:s/>strong:<text:s/>the<text:s/>regional<text:s/>attaché<text:s/>model,<text:s/>use<text:s/>of<text:s/>U</text:span><text:span text:style-name="T61_2">nited<text:s/></text:span><text:span text:style-name="T61_3">K</text:span><text:span text:style-name="T61_4">ingdom<text:s/>(UK)</text:span><text:span text:style-name="T61_5"><text:s/>and<text:s/>regional<text:s/>expertise,<text:s/>hybrid<text:s/>delivery<text:s/>and<text:s/>use<text:s/>of<text:s/>existing<text:s/>ASEAN<text:s/>and<text:s/>AMS<text:s/>venues<text:s/>have<text:s/>helped<text:s/>reduce<text:s/>costs<text:s/>while<text:s/>maintaining<text:s/>quality.<text:s/>The<text:s/>programme<text:s/>also<text:s/>achieved<text:s/>97%<text:s/>spend<text:s/>against<text:s/></text:span><text:span text:style-name="T61_6">UK<text:s/>Mission</text:span><text:span text:style-name="T61_7"><text:s/>to<text:s/>ASEAN</text:span><text:span text:style-name="T61_8"><text:s/>(</text:span><text:span text:style-name="T61_9">UKMis</text:span><text:span text:style-name="T61_10"><text:s/>ASEAN)</text:span><text:span text:style-name="T61_11"><text:s/></text:span><text:span text:style-name="T61_12">Official<text:s/>Development<text:s/>Assistance<text:s/>(</text:span><text:span text:style-name="T61_13">ODA</text:span><text:span text:style-name="T61_14">)</text:span><text:span text:style-name="T61_15"><text:s/>allocation,<text:s/>supported<text:s/>by<text:s/>close<text:s/>forecasting<text:s/>and<text:s/>active<text:s/>budget<text:s/>management.<text:s/>Delivery<text:s/>has<text:s/>been<text:s/>well<text:s/>managed<text:s/>through<text:s/>fortnightly<text:s/>partner<text:s/>meetings,<text:s/>quarterly<text:s/>delivery<text:s/>partner<text:s/>coordination<text:s/>meetings,<text:s/>EIP<text:s/>Board<text:s/>oversight<text:s/>and<text:s/>ASEAN-facing<text:s/>governance<text:s/>through<text:s/>the<text:s/></text:span><text:span text:style-name="T61_16">ASEAN-UK<text:s/></text:span><text:span text:style-name="T61_17">EIP<text:s/></text:span><text:span text:style-name="T61_18">P</text:span><text:span text:style-name="T61_19">roject<text:s/></text:span><text:span text:style-name="T61_20">M</text:span><text:span text:style-name="T61_21">anagement<text:s/></text:span><text:span text:style-name="T61_22">T</text:span><text:span text:style-name="T61_23">eam<text:s/>(PMT)</text:span><text:span text:style-name="T61_24"><text:s/>and<text:s/></text:span><text:span text:style-name="T61_25">ASEAN-UK<text:s/>EIP<text:s/></text:span><text:span text:style-name="T61_26">P</text:span><text:span text:style-name="T61_27">roject<text:s/></text:span><text:span text:style-name="T61_28">S</text:span><text:span text:style-name="T61_29">teering<text:s/></text:span><text:span text:style-name="T61_30">C</text:span><text:span text:style-name="T61_31">ommittee<text:s/>(PSC)</text:span><text:span text:style-name="T61_32">.<text:s/>These<text:s/>arrangements<text:s/>have<text:s/>strengthened<text:s/>oversight<text:s/>across<text:s/>delivery,<text:s/>finance,<text:s/>risk<text:s/>and<text:s/>results.</text:span></text:p>
        <text:p text:style-name="P62"><text:span text:style-name="T62_1"><text:s/></text:span></text:p>
        <text:p text:style-name="P63"><text:span text:style-name="T63_1">Risk<text:s/>has<text:s/>remained<text:s/>manageable,<text:s/>with<text:s/>the<text:s/>programme<text:s/>maintaining<text:s/>a<text:s/>moderate<text:s/>overall<text:s/>risk<text:s/>rating<text:s/>and<text:s/>using<text:s/>scenario<text:s/>planning<text:s/>to<text:s/>respond<text:s/>to<text:s/>the<text:s/>move<text:s/>to<text:s/>0.3%<text:s/>ODA.<text:s/>This<text:s/>helped<text:s/>protect<text:s/>priority<text:s/>activities<text:s/>and<text:s/>focus<text:s/>resources<text:s/>on<text:s/>areas<text:s/>most<text:s/>closely<text:s/>aligned<text:s/>with<text:s/>UK<text:s/>and<text:s/>ASEAN<text:s/>objectives.<text:s/>Monitoring<text:s/>and<text:s/>evidence<text:s/>have<text:s/>also<text:s/>improved<text:s/>since<text:s/>the<text:s/>last<text:s/>review,<text:s/>with<text:s/>the<text:s/>programme-level<text:s/>theory<text:s/>of<text:s/>change<text:s/>and<text:s/>results<text:s/>framework<text:s/>now<text:s/>finalised<text:s/>and<text:s/>used<text:s/>across<text:s/>all<text:s/>three<text:s/>pillars.<text:s/>This<text:s/>has<text:s/>allowed<text:s/>EIP<text:s/>to<text:s/>bring<text:s/>together<text:s/>evidence<text:s/>from<text:s/>delivery<text:s/>partner<text:s/>reports,<text:s/>case<text:s/>studies,<text:s/>workshop<text:s/>feedback,<text:s/>stakeholder<text:s/>interviews<text:s/>and<text:s/>field<text:s/>visits,<text:s/>giving<text:s/>greater<text:s/>confidence<text:s/>in<text:s/>the<text:s/>overall<text:s/>assessment.</text:span></text:p>
        <text:p text:style-name="P64"><text:span text:style-name="T64_1"><text:s/></text:span></text:p>
        <text:p text:style-name="P65"><text:span text:style-name="T65_1">Despite<text:s/>this<text:s/>progress,<text:s/>the<text:s/>programme<text:s/>continues<text:s/>to<text:s/>face<text:s/>challenges<text:s/>that<text:s/>will<text:s/>require<text:s/>attention<text:s/>in<text:s/>the<text:s/>year<text:s/>ahead.<text:s/>Some<text:s/>pillars<text:s/>are<text:s/>still<text:s/>at<text:s/>an<text:s/>early<text:s/>stage<text:s/>of<text:s/>implementation,<text:s/>and<text:s/>evidence<text:s/>of<text:s/>longer-term<text:s/>uptake<text:s/>and<text:s/>sustainability<text:s/>remains<text:s/>uneven.<text:s/>These<text:s/>issues<text:s/>are<text:s/>addressed<text:s/>in<text:s/>more<text:s/>detail<text:s/>in<text:s/>the<text:s/>lessons<text:s/>and<text:s/>recommendations<text:s/>section<text:s/>below.</text:span></text:p>
        <text:p text:style-name="P66"/>
        <text:p text:style-name="P67"><text:span text:style-name="T67_1">Major<text:s/>lessons<text:s/>and<text:s/>recommendations<text:s/>for<text:s/>the<text:s/>year<text:s/>ahead<text:s/></text:span><text:span text:style-name="T67_2">[1/2<text:s/>page]</text:span></text:p>
        <text:p text:style-name="P68"/>
        <text:p text:style-name="P69"><text:span text:style-name="T69_1">Major<text:s/>lessons</text:span><text:span text:style-name="T69_2"><text:s/>are:</text:span></text:p>
        <text:list text:style-name="LS22" xml:id="list0">
          <text:list-item>
            <text:p text:style-name="P70"><text:span text:style-name="T70_1">Strong<text:s/>political<text:s/>commitment<text:s/>creates<text:s/>opportunities<text:s/>for<text:s/>reform,<text:s/>but<text:s/>outcomes<text:s/>ultimately<text:s/>depend<text:s/>on<text:s/>institutional<text:s/>capacity,<text:s/>resources</text:span><text:span text:style-name="T70_2">,</text:span><text:span text:style-name="T70_3"><text:s/>and<text:s/>the<text:s/>broader<text:s/>political<text:s/>environment.</text:span><text:span text:style-name="T70_4"><text:s/>Across<text:s/>Cambodia</text:span><text:span text:style-name="T70_5">,<text:s/>Indonesia,</text:span><text:span text:style-name="T70_6"><text:s/>and<text:s/>the<text:s/>Philippines,<text:s/>stakeholders<text:s/>demonstrated<text:s/>strong<text:s/>ownership<text:s/>of<text:s/>EIP-supported<text:s/>reforms,<text:s/>including<text:s/>RIA,<text:s/>financial<text:s/>inclusion,<text:s/>and<text:s/>trade<text:s/>facilitation<text:s/>initiatives.<text:s/>However,<text:s/>interviews<text:s/>also<text:s/>highlighted<text:s/>that<text:s/>progress<text:s/>can<text:s/>be<text:s/>slowed<text:s/>by<text:s/>shortages<text:s/>of<text:s/>technical<text:s/>expertise,<text:s/>competing<text:s/>policy<text:s/>priorities,<text:s/>lengthy<text:s/>government<text:s/>approval<text:s/>processes,<text:s/>and<text:s/>changes<text:s/>in<text:s/>the<text:s/>external<text:s/>operating<text:s/>environment.<text:s/>The<text:s/>temporary<text:s/>pause<text:s/>in<text:s/>the<text:s/>Philippines<text:s/>consumer<text:s/>protection<text:s/></text:span><text:span text:style-name="T70_7">activities<text:s/>due<text:s/>to<text:s/>geopolitical<text:s/>priorities<text:s/>illustrates<text:s/>how<text:s/>even<text:s/>well-supported<text:s/>reforms<text:s/>can<text:s/>be<text:s/>disrupted<text:s/>by<text:s/>factors<text:s/>outside<text:s/>programme<text:s/>control.</text:span></text:p>
          </text:list-item>
          <text:list-item>
            <text:p text:style-name="P71"><text:span text:style-name="T71_1">Regional<text:s/>platforms<text:s/>create<text:s/>additional<text:s/>value<text:s/>when<text:s/>linked<text:s/>to<text:s/>national<text:s/>implementation</text:span><text:span text:style-name="T71_2">.<text:s/>Evidence<text:s/>from<text:s/>the<text:s/>ASEAN–OECD<text:s/>Good<text:s/>Regulatory<text:s/>Practices<text:s/>Network<text:s/>(GRPN),<text:s/>consumer<text:s/>protection<text:s/>cooperation,<text:s/>standards<text:s/>reform,<text:s/>and<text:s/>ATIG</text:span><text:span text:style-name="T71_3">A</text:span><text:span text:style-name="T71_4"><text:s/>outreach<text:s/>suggests<text:s/>that<text:s/>regional<text:s/>engagement<text:s/>helps<text:s/>build<text:s/>consensus,<text:s/>confidence</text:span><text:span text:style-name="T71_5">,</text:span><text:span text:style-name="T71_6"><text:s/>and<text:s/>reform<text:s/>momentum<text:s/>among<text:s/>AMS.<text:s/></text:span><text:span text:style-name="T71_7">The</text:span><text:span text:style-name="T71_8"><text:s/>strongest<text:s/>examples<text:s/>of<text:s/>progress<text:s/>emerged<text:s/>where<text:s/>regional<text:s/>dialogue<text:s/>was<text:s/>complemented<text:s/>by<text:s/>country-level<text:s/>technical<text:s/>assistance,<text:s/>institutional<text:s/>support<text:s/>and<text:s/>follow-up<text:s/>activities<text:s/>that<text:s/>translated<text:s/>ASEAN<text:s/>frameworks<text:s/>into<text:s/>practical<text:s/>reforms,<text:s/>such<text:s/>as<text:s/>RIA<text:s/>institutionalisation<text:s/>in<text:s/>Indonesia<text:s/>and<text:s/>Cambodia,<text:s/>product<text:s/>safety<text:s/>reforms,<text:s/>and<text:s/>implementation<text:s/>readiness<text:s/>for<text:s/>ATIGA-related<text:s/>reforms.<text:s/>This<text:s/>reinforces<text:s/>the<text:s/>importance<text:s/>of<text:s/>combining<text:s/>ASEAN-level<text:s/>engagement<text:s/>with<text:s/>targeted<text:s/>national<text:s/>delivery<text:s/>to<text:s/>maximise<text:s/>reform<text:s/>uptake<text:s/>and<text:s/>sustainability.</text:span></text:p>
          </text:list-item>
          <text:list-item>
            <text:p text:style-name="P72"><text:span text:style-name="T72_1">Locally<text:s/>led<text:s/>delivery<text:s/>capacity,<text:s/>through<text:s/>attachés,<text:s/>in-country<text:s/></text:span><text:span text:style-name="T72_2">advisers</text:span><text:span text:style-name="T72_3">,<text:s/>and<text:s/>national<text:s/>technical<text:s/>experts,</text:span><text:span text:style-name="T72_4"><text:s/>has<text:s/>been<text:s/>critical<text:s/>to<text:s/>translating<text:s/>regional<text:s/>support<text:s/>into<text:s/>practical<text:s/>reform<text:s/>outcomes.<text:s/>Across<text:s/>the<text:s/>portfolio,<text:s/></text:span><text:span text:style-name="T72_5">Post<text:s/>and<text:s/>external<text:s/>stakeholder</text:span><text:span text:style-name="T72_6"><text:s/>reporting<text:s/>suggests<text:s/>that<text:s/>the<text:s/>strongest<text:s/>examples<text:s/>of<text:s/>uptake<text:s/>and<text:s/>institutional<text:s/>ownership<text:s/>occurred<text:s/>where<text:s/>local<text:s/>personnel<text:s/>were<text:s/>able<text:s/>to<text:s/>maintain<text:s/>regular<text:s/>engagement<text:s/>with<text:s/>government<text:s/>counterparts,<text:s/>provide<text:s/>timely<text:s/>technical<text:s/>support,<text:s/>and<text:s/>adapt<text:s/>activities<text:s/>to<text:s/>national<text:s/>priorities<text:s/>and<text:s/>implementation<text:s/>realities.<text:s/>This<text:s/>was<text:s/>evident<text:s/>in<text:s/>Indonesia,<text:s/>where<text:s/>sustained<text:s/>in-country<text:s/>support<text:s/>helped<text:s/>advance<text:s/>RIA<text:s/>institutionalisation<text:s/>and<text:s/>the<text:s/>subsequent<text:s/>roll-out<text:s/>of<text:s/>training<text:s/>activities<text:s/>across<text:s/>government<text:s/>institutions,<text:s/>as<text:s/>well<text:s/>as<text:s/>in<text:s/>market<text:s/>surveillance<text:s/>reforms<text:s/>where<text:s/>close<text:s/>engagement<text:s/>supported<text:s/>wider<text:s/>adoption<text:s/>of<text:s/>the<text:s/></text:span><text:span text:style-name="T72_7">Indonesian<text:s/>Market<text:s/>Surveillance<text:s/></text:span><text:span text:style-name="T72_8">(</text:span><text:span text:style-name="T72_9">INAMS</text:span><text:span text:style-name="T72_10">)</text:span><text:span text:style-name="T72_11"><text:s/>system.<text:s/>Similar<text:s/>experience<text:s/>across<text:s/>the<text:s/>OTp<text:s/>and<text:s/>FSp<text:s/>demonstrated<text:s/>the<text:s/>value<text:s/>of<text:s/>local<text:s/>presence<text:s/>in<text:s/>facilitating<text:s/>policy<text:s/>dialogue,<text:s/>stakeholder<text:s/>participation,<text:s/>and<text:s/>follow-up<text:s/>actions.</text:span><text:span text:style-name="T72_12"><text:s/>There<text:s/>may<text:s/>be<text:s/>useful<text:s/>lessons<text:s/>from<text:s/>this<text:s/>model<text:s/>for<text:s/>other<text:s/>UK-funded<text:s/>regional<text:s/>programmes<text:s/>seeking<text:s/>to<text:s/>combine<text:s/>systems-level<text:s/>engagement<text:s/>with<text:s/>locally<text:s/>informed<text:s/>delivery.</text:span><text:span text:style-name="T72_13"> </text:span></text:p>
          </text:list-item>
        </text:list>
        <text:p text:style-name="P73"><text:span text:style-name="T73_1">Recommendations<text:s/>for<text:s/>the<text:s/>year<text:s/>ahead:</text:span></text:p>
        <text:list text:style-name="LS21" xml:id="list3">
          <text:list-item>
            <text:p text:style-name="P74"><text:span text:style-name="T74_1">Strengthen</text:span><text:span text:style-name="T74_2"><text:s/>programme-level<text:s/>evidence<text:s/>and<text:s/>learning</text:span><text:span text:style-name="T74_3">.</text:span><text:span text:style-name="T74_4"><text:s/></text:span><text:span text:style-name="T74_5">The<text:s/>programme<text:s/>should<text:s/>include<text:s/>more<text:s/>consistent<text:s/>tracking<text:s/>of<text:s/>policy<text:s/>influence,<text:s/></text:span><text:span text:style-name="T74_6">sharing<text:s/></text:span><text:span text:style-name="T74_7">good</text:span><text:span text:style-name="T74_8"><text:s/>practice,<text:s/></text:span><text:span text:style-name="T74_9"><text:s/></text:span><text:span text:style-name="T74_10">application<text:s/>of<text:s/>learning,<text:s/>and<text:s/>uptake<text:s/>of<text:s/>innovative<text:s/>tools<text:s/>across<text:s/>the<text:s/>three<text:s/>pillars,<text:s/>while<text:s/>continuing<text:s/>to<text:s/>improve<text:s/>disaggregation<text:s/>and<text:s/>cross-pillar<text:s/>learning<text:s/>to<text:s/>support<text:s/>adaptive<text:s/>management<text:s/>and<text:s/>future<text:s/>prioritisation.</text:span></text:p>
          </text:list-item>
          <text:list-item>
            <text:p text:style-name="P75"><text:span text:style-name="T75_1">Update<text:s/>multi-year<text:s/>workplans<text:s/>in<text:s/>light<text:s/>of<text:s/>the<text:s/>0.3%<text:s/>ODA<text:s/>context.</text:span><text:span text:style-name="T75_2"><text:s/>EIP<text:s/>should<text:s/>review<text:s/>workplans<text:s/>across<text:s/>the<text:s/>pillars<text:s/>to<text:s/>confirm<text:s/>which<text:s/>activities<text:s/>should<text:s/>continue,<text:s/>be<text:s/>scaled,<text:s/>delayed<text:s/>or<text:s/>stopped,<text:s/>based<text:s/>on<text:s/>strategic<text:s/>value,<text:s/>delivery<text:s/>readiness<text:s/>and<text:s/>likely<text:s/>impact.</text:span></text:p>
          </text:list-item>
          <text:list-item>
            <text:p text:style-name="P76"><text:span text:style-name="T76_1">Use<text:s/>consortium<text:s/>expertise<text:s/>and<text:s/>the<text:s/>Technical<text:s/>Advisory<text:s/>Panel<text:s/>more<text:s/>strategically.</text:span><text:span text:style-name="T76_2"><text:s/>The<text:s/>lead<text:s/>delivery<text:s/>partner<text:s/>should<text:s/>make<text:s/>more<text:s/>effective<text:s/>use<text:s/></text:span><text:span text:style-name="T76_3">and<text:s/>showcasing</text:span><text:span text:style-name="T76_4"><text:s/>of<text:s/>its<text:s/>consortium<text:s/>expertise<text:s/>in<text:s/>the<text:s/>next<text:s/>review<text:s/>period,<text:s/>drawing<text:s/>on<text:s/>specialist<text:s/>advice<text:s/>more<text:s/>regularly<text:s/>to<text:s/>inform<text:s/>workplans,<text:s/>test<text:s/>emerging<text:s/>lessons<text:s/>and<text:s/>support<text:s/>dissemination.<text:s/>The<text:s/>Technical<text:s/>Advisory<text:s/>Panel<text:s/>should<text:s/>be<text:s/>convened<text:s/>on<text:s/>a<text:s/>more<text:s/>regular<text:s/>basis<text:s/>to<text:s/>provide<text:s/>structured<text:s/>advice<text:s/>on<text:s/>complex<text:s/>reforms,<text:s/>review<text:s/>emerging<text:s/>evidence<text:s/>and<text:s/>help<text:s/>share<text:s/>learning<text:s/>across<text:s/>pillars<text:s/>and<text:s/>stakeholders.</text:span></text:p>
          </text:list-item>
          <text:list-item>
            <text:p text:style-name="P77"><text:span text:style-name="T77_1">Strengthen<text:s/>communications<text:s/>and<text:s/>case<text:s/>studies.</text:span><text:span text:style-name="T77_2"><text:s/>EIP<text:s/>should<text:s/>develop<text:s/>a<text:s/>clearer<text:s/>pipeline<text:s/>of<text:s/>short<text:s/>case<text:s/>studies<text:s/>and<text:s/>communication<text:s/>products<text:s/></text:span><text:span text:style-name="T77_3">for<text:s/>development<text:s/>impact</text:span><text:span text:style-name="T77_4"><text:s/></text:span><text:span text:style-name="T77_5">that<text:s/>show<text:s/>what<text:s/>the<text:s/>programme<text:s/>is<text:s/>achieving,<text:s/>why<text:s/>it<text:s/>matters<text:s/>for<text:s/>ASEAN<text:s/>and<text:s/>AMS<text:s/>partners,<text:s/>and<text:s/>where<text:s/>UK<text:s/>expertise<text:s/>is<text:s/>adding<text:s/>value.</text:span></text:p>
          </text:list-item>
          <text:list-item>
            <text:p text:style-name="P78"><text:span text:style-name="T78_1">Embed<text:s/></text:span><text:span text:style-name="T78_2">Gender<text:s/>Equality,<text:s/>Disability,<text:s/>and<text:s/>Social<text:s/>Inclusion<text:s/>(</text:span><text:span text:style-name="T78_3">GEDSI</text:span><text:span text:style-name="T78_4">)</text:span><text:span text:style-name="T78_5"><text:s/>more<text:s/>clearly<text:s/>in<text:s/>delivery.</text:span><text:span text:style-name="T78_6"><text:s/>EIP<text:s/>should<text:s/>translate<text:s/>its<text:s/>GEDSI<text:s/>ambition<text:s/>into<text:s/>clearer<text:s/>actions</text:span><text:span text:style-name="T78_7">,<text:s/>including</text:span><text:span text:style-name="T78_8"><text:s/></text:span><text:span text:style-name="T78_9">qualitative<text:s/></text:span><text:span text:style-name="T78_10">targets<text:s/>within<text:s/></text:span><text:span text:style-name="T78_11">implementation<text:s/>plan</text:span><text:span text:style-name="T78_12">/</text:span><text:span text:style-name="T78_13">workplans</text:span><text:span text:style-name="T78_14">-</text:span><text:span text:style-name="T78_15">,<text:s/>particularly<text:s/>for<text:s/>women-led<text:s/>businesses,<text:s/>MSMEs<text:s/>and<text:s/>underserved<text:s/>groups.</text:span></text:p>
          </text:list-item>
          <text:list-item>
            <text:p text:style-name="P79"><text:span text:style-name="T79_1">Manage<text:s/>delivery<text:s/>risks<text:s/>from<text:s/>external<text:s/>constraints.</text:span><text:span text:style-name="T79_2"><text:s/>Workplans<text:s/>should<text:s/>include<text:s/>realistic<text:s/>timelines<text:s/>and<text:s/>fallback<text:s/>options<text:s/>where<text:s/>government<text:s/>approvals,<text:s/>institutional<text:s/>capacity<text:s/>or<text:s/>political<text:s/>changes<text:s/>may<text:s/>slow<text:s/>delivery.<text:s/>EIP<text:s/>should<text:s/>also<text:s/>recognise<text:s/>that<text:s/>reduced<text:s/>ODA<text:s/>funding<text:s/></text:span><text:span text:style-name="T79_3">in<text:s/>the<text:s/>region</text:span><text:span text:style-name="T79_4"><text:s/>and<text:s/>strong<text:s/>demand<text:s/>for<text:s/>support<text:s/>are<text:s/>likely<text:s/>to<text:s/>increase<text:s/>pressure<text:s/></text:span><text:span text:style-name="T79_5">from<text:s/>external<text:s/>stakeholders<text:s/>to<text:s/>do<text:s/>more<text:s/>beyond<text:s/>the<text:s/>agreed<text:s/>programme<text:s/>scope.<text:s/>The<text:s/>programme<text:s/>will<text:s/>need<text:s/>to<text:s/>manage<text:s/>expectations<text:s/>clearly,<text:s/>maintain<text:s/>discipline<text:s/>around<text:s/>agreed<text:s/>objectives<text:s/>and<text:s/>prioritise<text:s/>requests<text:s/>based<text:s/>on<text:s/>strategic<text:s/>fit,<text:s/>delivery<text:s/>capacity<text:s/>and<text:s/>likely<text:s/>impact.</text:span></text:p>
          </text:list-item>
          <text:list-item>
            <text:p text:style-name="P80"><text:span text:style-name="T80_1">Improve<text:s/>communication<text:s/>between<text:s/>delivery<text:s/>partners<text:s/>and<text:s/></text:span><text:span text:style-name="T80_2">the<text:s/>Foreign,<text:s/>Commonwealth<text:s/>&amp;<text:s/>Development<text:s/>Office<text:s/>(</text:span><text:span text:style-name="T80_3">FCDO</text:span><text:span text:style-name="T80_4">)</text:span><text:span text:style-name="T80_5"><text:s/>Posts</text:span><text:span text:style-name="T80_6"><text:s/>to<text:s/>strengthen<text:s/>information<text:s/>flows<text:s/>and<text:s/>local<text:s/>engagement<text:s/>with<text:s/>key<text:s/>stakeholders.<text:s/>RRp<text:s/>has<text:s/>demonstrated<text:s/>effective<text:s/>programme<text:s/>and<text:s/>policy<text:s/>coordination</text:span><text:span text:style-name="T80_7"><text:s/>through<text:s/>local<text:s/>attaché<text:s/>engagement<text:s/>model</text:span><text:span text:style-name="T80_8">.</text:span><text:span text:style-name="T80_9"><text:s/></text:span><text:span text:style-name="T80_10">EIP<text:s/>should<text:s/>consider<text:s/>adopting<text:s/>a<text:s/>similar<text:s/>approach<text:s/>across<text:s/>other<text:s/>pillars<text:s/>by<text:s/>encouraging<text:s/>delivery<text:s/>partners<text:s/>to<text:s/>maintain<text:s/>regular<text:s/>communication<text:s/>with<text:s/>Posts<text:s/>and<text:s/>provide<text:s/>forward-looking<text:s/>updates<text:s/>on<text:s/>upcoming<text:s/>events,<text:s/>meetings,<text:s/>and<text:s/>stakeholder<text:s/>engagements<text:s/>at<text:s/>the<text:s/>country<text:s/>level</text:span><text:span text:style-name="T80_11">,<text:s/>including<text:s/>leveraging<text:s/>their<text:s/>in-country<text:s/>representatives<text:s/>more</text:span><text:span text:style-name="T80_12">.<text:s/>This<text:s/>would<text:s/>help<text:s/>enhance<text:s/>coordination,<text:s/>improve<text:s/>visibility<text:s/>of<text:s/>activities,<text:s/>and<text:s/>strengthen<text:s/>alignment<text:s/>between<text:s/>programme<text:s/>delivery<text:s/>and<text:s/>wider<text:s/>policy<text:s/>objectives.</text:span></text:p>
          </text:list-item>
        </text:list>
        <text:p text:style-name="P81"><text:span text:style-name="T81_1">The<text:s/>Annual<text:s/>Review<text:s/>used<text:s/>a<text:s/>mixed-methods<text:s/>approach,<text:s/>combining<text:s/>desk-based<text:s/>evidence<text:s/>review<text:s/>with<text:s/>field<text:s/>consultations<text:s/>and<text:s/>key<text:s/>informant<text:s/>interviews.<text:s/>The<text:s/>review<text:s/>drew<text:s/>on<text:s/>partner<text:s/>quarterly<text:s/>and<text:s/>annual<text:s/>reports,<text:s/>case<text:s/>studies,</text:span><text:span text:style-name="T81_2"><text:s/>business<text:s/>case,</text:span><text:span text:style-name="T81_3"><text:s/>and<text:s/>relevant<text:s/>publicly<text:s/>available<text:s/>information<text:s/>on<text:s/>programme<text:s/>activities<text:s/>and<text:s/>reform<text:s/>areas.<text:s/>This<text:s/>was<text:s/>complemented<text:s/>by<text:s/>interviews<text:s/>with<text:s/>government<text:s/>stakeholders<text:s/>in<text:s/></text:span><text:span text:style-name="T81_4">Cambodia,<text:s/>Indonesia,</text:span><text:span text:style-name="T81_5"><text:s/>and<text:s/>the<text:s/>Philippines,<text:s/>FCDO<text:s/>focal<text:s/>points<text:s/>in<text:s/>those<text:s/>countries,<text:s/>and<text:s/>ASEAN<text:s/>stakeholders,<text:s/>including<text:s/>the<text:s/>ASEAN<text:s/>Secretariat<text:s/>and<text:s/>relevant<text:s/>sectoral<text:s/>bodies.<text:s/></text:span><text:span text:style-name="T81_6">As<text:s/>this<text:s/>is<text:s/>the<text:s/>first<text:s/>year<text:s/>in<text:s/>which<text:s/>the<text:s/>programme-level<text:s/>results<text:s/>framework<text:s/>has<text:s/>been<text:s/>applied<text:s/>across<text:s/>all<text:s/>three<text:s/>pillars,<text:s/>some<text:s/>indicators<text:s/>and<text:s/>evidence<text:s/>collection<text:s/>approaches<text:s/>are<text:s/>still<text:s/>being<text:s/>embedded<text:s/>and<text:s/>harmonised<text:s/>across<text:s/>delivery<text:s/>partners.<text:s/>In<text:s/>addition,<text:s/>evidence<text:s/>quality<text:s/>varies<text:s/>between<text:s/>indicators,<text:s/>with<text:s/>some<text:s/>findings<text:s/>drawing<text:s/>on<text:s/>stakeholder<text:s/>perceptions,<text:s/>case<text:s/>studies<text:s/>and<text:s/>self-reported<text:s/>feedback<text:s/>alongside<text:s/>monitoring<text:s/>data.<text:s/>The<text:s/>review<text:s/>team<text:s/>sought<text:s/>to<text:s/>mitigate<text:s/>these<text:s/>limitations<text:s/>through<text:s/>triangulation<text:s/>and<text:s/>by<text:s/>drawing<text:s/>on<text:s/>multiple<text:s/>evidence<text:s/>sources<text:s/>where<text:s/>available.</text:span></text:p>
        <text:p text:style-name="P82"/>
        <text:h text:style-name="P83" text:outline-level="2"><text:span text:style-name="T83_1">B:<text:s/>THEORY<text:s/>OF<text:s/>CHANGE<text:s/>AND<text:s/>PROGRESS<text:s/>TOWARDS<text:s/>OUTCOMES<text:s/></text:span><text:span text:style-name="T83_2">[1-2<text:s/>pages]</text:span></text:h>
        <text:p text:style-name="P84"/>
        <text:p text:style-name="P85"><text:span text:style-name="T85_1">Summarise<text:s/>the<text:s/>programme’s<text:s/></text:span><text:span text:style-name="T85_2"><text:a xlink:type="simple" xlink:href="https://fcogovuk.sharepoint.com/teams/prof/_layouts/15/Doc.aspx?OR=teams&amp;action=edit&amp;sourcedoc=%7bE730D961-222B-456A-A1B3-DE32308F404E%7d"><text:span text:style-name="T85_3">theory<text:s/>of<text:s/>change</text:span></text:a></text:span><text:span text:style-name="T85_4">,<text:s/>including<text:s/>any<text:s/>changes<text:s/>to<text:s/>outcome<text:s/>and<text:s/>impact<text:s/>indicators<text:s/>from<text:s/>the<text:s/>original<text:s/>business<text:s/>case.<text:s/></text:span><text:span text:style-name="T85_5">[1/2<text:s/>page]</text:span></text:p>
        <text:p text:style-name="P86"/>
        <text:p text:style-name="P87"><text:span text:style-name="T87_1">The<text:s/>EIP’s<text:s/>theory<text:s/>of<text:s/>change<text:s/>is<text:s/>grounded<text:s/>in<text:s/>the<text:s/>main<text:s/>barriers<text:s/>to<text:s/>inclusive<text:s/>economic<text:s/>growth<text:s/>in<text:s/>ASEAN.<text:s/>These<text:s/>include:<text:s/>regulatory<text:s/>barriers<text:s/>that<text:s/>constrain<text:s/>investment<text:s/>and<text:s/>business<text:s/>growth,<text:s/>uneven<text:s/>access<text:s/>to<text:s/>financial<text:s/>services,<text:s/>particularly<text:s/>for<text:s/>women<text:s/>and<text:s/>MSMEs,<text:s/>and<text:s/>persistent<text:s/>non-tariff<text:s/>and<text:s/>market<text:s/>access<text:s/>barriers<text:s/>that<text:s/>limit<text:s/>regional<text:s/>trade.<text:s/>These<text:s/>challenges<text:s/>can<text:s/>make<text:s/>it<text:s/>harder<text:s/>for<text:s/>MSMEs<text:s/>and<text:s/>women-led<text:s/>businesses<text:s/>to<text:s/>grow,<text:s/>invest<text:s/>and<text:s/>benefit<text:s/>from<text:s/>regional<text:s/>economic<text:s/>integration.</text:span></text:p>
        <text:p text:style-name="P88"><text:span text:style-name="T88_1"><text:s/></text:span></text:p>
        <text:p text:style-name="P89"><text:span text:style-name="T89_1">In<text:s/>response,<text:s/>EIP<text:s/>works<text:s/>through<text:s/>three<text:s/>pillars:<text:s/>Regulatory<text:s/>Reform,<text:s/>Financial<text:s/>Services<text:s/>and<text:s/>Open<text:s/>Trade.<text:s/>These<text:s/>pillars<text:s/>are<text:s/>designed<text:s/>to<text:s/>strengthen<text:s/>regulatory<text:s/>systems,<text:s/>improve<text:s/>access<text:s/>to<text:s/>financial<text:s/>services<text:s/>and<text:s/>reduce<text:s/>barriers<text:s/>to<text:s/>trade.<text:s/>The<text:s/>programme<text:s/>adds<text:s/>value<text:s/>by<text:s/>using<text:s/>UK<text:s/>expertise,<text:s/>technical<text:s/>assistance<text:s/>and<text:s/>knowledge<text:s/>exchange<text:s/>to<text:s/>support<text:s/>ASEAN<text:s/>institutions<text:s/>and<text:s/>AMS<text:s/>governments<text:s/>to<text:s/>design<text:s/>and<text:s/>implement<text:s/>reforms.</text:span></text:p>
        <text:list text:style-name="LS23" xml:id="list10">
          <text:list-item>
            <text:p text:style-name="P90"><text:span text:style-name="T90_1">Regulatory<text:s/>Reform<text:s/>pillar<text:s/>–<text:s/>supports<text:s/>AMS<text:s/>to<text:s/>improve<text:s/>regulatory<text:s/>systems,<text:s/>standards,<text:s/>consumer<text:s/>protection,<text:s/>product<text:s/>safety<text:s/>and<text:s/>intellectual<text:s/>property,<text:s/>through<text:s/>technical<text:s/>assistance,<text:s/>research,<text:s/>capacity<text:s/>building<text:s/>and<text:s/>peer<text:s/>learning.</text:span></text:p>
          </text:list-item>
          <text:list-item>
            <text:p text:style-name="P91"><text:span text:style-name="T91_1">Financial<text:s/>Services<text:s/>pillar<text:s/>–<text:s/>supports<text:s/>more<text:s/>inclusive<text:s/>access<text:s/>to<text:s/>finance,<text:s/>particularly<text:s/>for<text:s/>MSMEs<text:s/>and<text:s/>underserved<text:s/>groups,<text:s/>through<text:s/>work<text:s/>on<text:s/>financial<text:s/>inclusion,<text:s/>financial<text:s/>education,<text:s/>digital<text:s/>finance<text:s/>and<text:s/>related<text:s/>policy<text:s/>reforms.</text:span></text:p>
          </text:list-item>
          <text:list-item>
            <text:p text:style-name="P92"><text:span text:style-name="T92_1">Open<text:s/>Trade<text:s/>pillar<text:s/>–<text:s/>supports<text:s/>ASEAN<text:s/>and<text:s/>AMS<text:s/>to<text:s/>reduce<text:s/>barriers<text:s/>to<text:s/>trade,<text:s/>improve<text:s/>trade<text:s/>facilitation<text:s/>and<text:s/>strengthen<text:s/>digital<text:s/>trade<text:s/>readiness,<text:s/>including<text:s/>for<text:s/>MSMEs<text:s/>and<text:s/>women-led<text:s/>businesses.</text:span></text:p>
          </text:list-item>
        </text:list>
        <text:p text:style-name="P93"/>
        <text:p text:style-name="P94"><text:span text:style-name="T94_1">The<text:s/>programme-level<text:s/>theory<text:s/>of<text:s/>change<text:s/>has<text:s/>now<text:s/>been<text:s/>finalised<text:s/>and<text:s/>brings<text:s/>the<text:s/>three<text:s/>pillars<text:s/>together<text:s/>under<text:s/>four<text:s/>common<text:s/>output<text:s/>pathways:<text:s/>capacity<text:s/>building<text:s/>and<text:s/>peer<text:s/>learning;<text:s/>analytical<text:s/>work<text:s/>and<text:s/>evidence<text:s/>uptake;<text:s/>dialogue<text:s/>and<text:s/>consensus<text:s/>building;<text:s/>and<text:s/>the<text:s/>piloting<text:s/>of<text:s/>practical<text:s/>tools.<text:s/>These<text:s/>outputs<text:s/>are<text:s/>expected<text:s/>to<text:s/>help<text:s/>ASEAN<text:s/>and<text:s/>AMS<text:s/>adopt<text:s/>and<text:s/>implement<text:s/>policy,<text:s/>institutional<text:s/>and<text:s/>operational<text:s/>reforms<text:s/>that<text:s/>improve<text:s/>regulatory<text:s/>environments,<text:s/>strengthen<text:s/>consumer<text:s/>protection,<text:s/>widen<text:s/>access<text:s/>to<text:s/>financial<text:s/>services<text:s/>and<text:s/>reduce<text:s/>trade<text:s/>barriers.<text:s/>The<text:s/>intended<text:s/>impact<text:s/></text:span><text:span text:style-name="T94_2">is</text:span><text:span text:style-name="T94_3"><text:s/>to<text:s/>result<text:s/>in<text:s/>improved<text:s/>economic<text:s/>wellbeing<text:s/>and<text:s/>reduced<text:s/>poverty<text:s/>through<text:s/>inclusive<text:s/>economic<text:s/>growth,<text:s/>particularly<text:s/>for<text:s/>MSMEs<text:s/>and<text:s/>women<text:s/>in<text:s/>ASEAN.</text:span></text:p>
        <text:p text:style-name="P95"><text:span text:style-name="T95_1"><text:s/></text:span></text:p>
        <text:p text:style-name="P96"><text:span text:style-name="T96_1">No<text:s/>material<text:s/>changes<text:s/>to<text:s/>the<text:s/>programme’s<text:s/>outcome<text:s/>or<text:s/>impact<text:s/>indicators<text:s/>are<text:s/>proposed<text:s/>in<text:s/>this<text:s/>review.<text:s/>The<text:s/>main<text:s/>change<text:s/>since<text:s/>last<text:s/>year<text:s/>is<text:s/>that<text:s/>the<text:s/>programme-level<text:s/>results<text:s/>framework<text:s/>has<text:s/>been<text:s/>finalised<text:s/>and<text:s/>is<text:s/>now<text:s/>being<text:s/>used<text:s/>across<text:s/>all<text:s/>three<text:s/>pillars.<text:s/>This<text:s/>responds<text:s/>to<text:s/>last<text:s/>year’s<text:s/>recommendation<text:s/>to<text:s/>develop<text:s/>an<text:s/>overarching<text:s/>logframe<text:s/>aligned<text:s/>with<text:s/>pillar-level<text:s/>frameworks<text:s/>and<text:s/>provides<text:s/>a<text:s/>clearer<text:s/>basis<text:s/>for<text:s/>monitoring<text:s/>progress<text:s/>across<text:s/>the<text:s/>programme.</text:span></text:p>
        <text:p text:style-name="P97"/>
        <text:p text:style-name="P98"/>
        <text:p text:style-name="P99"/>
        <text:p text:style-name="P100"/>
        <text:p text:style-name="P101"/>
      </text:section>
      <text:section text:style-name="S2" text:name="S2">
        <text:p text:style-name="P102"><text:span text:style-name="T102_1">Figure<text:s/>1.<text:s/>EIP<text:s/>ToC<text:s/>Diagram</text:span></text:p>
        <text:p text:style-name="P103"><draw:frame svg:x="0cm" svg:y="0cm" svg:width="26.426cm" svg:height="14.804cm" draw:style-name="FR1" text:anchor-type="as-char" draw:z-index="0"><draw:image xlink:href="Pictures/image1.png" xlink:type="simple" xlink:show="embed" xlink:actuate="onLoad"/></draw:frame></text:p>
      </text:section>
      <text:section text:style-name="S3" text:name="S3">
        <text:p text:style-name="P104"><text:span text:style-name="T104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04_2">the<text:s/>year<text:s/>ahead?</text:span><text:span text:style-name="T104_3"><text:s/></text:span><text:span text:style-name="T104_4">[1/2<text:s/>page]</text:span><text:span text:style-name="T104_5"><text:s/></text:span></text:p>
        <text:p text:style-name="P105"/>
        <text:p text:style-name="P106"><text:span text:style-name="T106_1">The<text:s/>programme<text:s/>is<text:s/>on<text:s/>track<text:s/>to<text:s/>contribute<text:s/>to<text:s/>its<text:s/>expected<text:s/>outcomes,<text:s/>with<text:s/></text:span><text:span text:style-name="T106_2">growing<text:s/></text:span><text:span text:style-name="T106_3">evidence<text:s/>that<text:s/>EIP<text:s/></text:span><text:span text:style-name="T106_4">support<text:s/>is<text:s/>progressing</text:span><text:span text:style-name="T106_5"><text:s/>beyond<text:s/>activity<text:s/>delivery<text:s/>towards<text:s/>institutional<text:s/>uptake</text:span><text:span text:style-name="T106_6">,<text:s/>policy<text:s/>influence,</text:span><text:span text:style-name="T106_7"><text:s/>and<text:s/>implementation</text:span><text:span text:style-name="T106_8"><text:s/>of<text:s/>reforms.<text:s/>Field<text:s/>interviews<text:s/>across<text:s/>ASEAN<text:s/>Secretariat,<text:s/>Cambodia</text:span><text:span text:style-name="T106_9">,<text:s/>Indonesia,</text:span><text:span text:style-name="T106_10"><text:s/>and<text:s/>the<text:s/>Philippines<text:s/>consistently<text:s/>found<text:s/>strong<text:s/>stakeholder<text:s/>ownership,<text:s/>high<text:s/>perceived<text:s/>relevance<text:s/>of<text:s/>EIP<text:s/>support,<text:s/>and<text:s/>tangible<text:s/>examples<text:s/>of<text:s/>reforms<text:s/>being<text:s/>embedded<text:s/>within<text:s/>national<text:s/>systems.<text:s/>The<text:s/></text:span><text:span text:style-name="T106_11">clearest<text:s/>progress<text:s/></text:span><text:span text:style-name="T106_12">is<text:s/>visible<text:s/>under</text:span><text:span text:style-name="T106_13"><text:s/>the<text:s/></text:span><text:span text:style-name="T106_14">RRp</text:span><text:span text:style-name="T106_15">,<text:s/>where<text:s/>RIA<text:s/>has<text:s/>moved<text:s/>beyond<text:s/>capacity-building<text:s/>into<text:s/>institutionalisation.<text:s/>In<text:s/>Indonesia,<text:s/>RIA<text:s/>has<text:s/>been<text:s/>embedded<text:s/>in<text:s/>the<text:s/>national<text:s/>law<text:s/>planning<text:s/>information<text:s/>system<text:s/>(</text:span><text:span text:style-name="T106_16">Sistem<text:s/>Informasi<text:s/>Perencanaan<text:s/>Hukum<text:s/>or<text:s/></text:span><text:span text:style-name="T106_17">SIRENKUM</text:span><text:span text:style-name="T106_18">),<text:s/>incorporated<text:s/>into</text:span><text:span text:style-name="T106_19"><text:s/>civil<text:s/>service<text:s/>training,<text:s/>and<text:s/></text:span><text:span text:style-name="T106_20">supported<text:s/>by<text:s/>the<text:s/>launch<text:s/>of<text:s/>a<text:s/>national<text:s/>guideline<text:s/>in<text:s/>March<text:s/>2026.</text:span><text:span text:style-name="T106_21"><text:s/>Cambodia<text:s/>is<text:s/>integrating<text:s/>RIA<text:s/>and<text:s/>product<text:s/>safety<text:s/></text:span><text:span text:style-name="T106_22">approaches<text:s/></text:span><text:span text:style-name="T106_23">into<text:s/>government<text:s/>and<text:s/>training<text:s/>institutions</text:span><text:span text:style-name="T106_24">.<text:s/>T</text:span><text:span text:style-name="T106_25">he</text:span><text:span text:style-name="T106_26"><text:s/>Philippines<text:s/>has<text:s/>applied<text:s/>RIA<text:s/></text:span><text:span text:style-name="T106_27">methodologies<text:s/></text:span><text:span text:style-name="T106_28">through<text:s/>ARTA,<text:s/>including<text:s/>in<text:s/></text:span><text:span text:style-name="T106_29">support<text:s/>of<text:s/></text:span><text:span text:style-name="T106_30">semiconductor<text:s/>sector</text:span><text:span text:style-name="T106_31"><text:s/>reforms</text:span><text:span text:style-name="T106_32">,<text:s/>with<text:s/>stakeholders<text:s/>highlighting<text:s/>that<text:s/>implementing<text:s/>RIA<text:s/>can<text:s/>help<text:s/>reduce<text:s/>unnecessary<text:s/>regulatory<text:s/>burdens,<text:s/>improve<text:s/>predictability<text:s/>for<text:s/>investors,<text:s/>and<text:s/>strengthen<text:s/>the<text:s/>competitiveness<text:s/>of<text:s/>a<text:s/>sector<text:s/>that<text:s/>plays<text:s/>a<text:s/>significant<text:s/>role<text:s/>in<text:s/>the<text:s/>country's<text:s/>trade<text:s/>and<text:s/>industrial<text:s/>development</text:span><text:span text:style-name="T106_33">,<text:s/>an<text:s/>early<text:s/>sign<text:s/>of<text:s/>synergy<text:s/>between<text:s/>pillars</text:span><text:span text:style-name="T106_34">.</text:span></text:p>
        <text:p text:style-name="P107"/>
        <text:p text:style-name="P108"><text:span text:style-name="T108_1">Evidence<text:s/>of<text:s/>outcome<text:s/>contribution<text:s/>is<text:s/>also<text:s/>emerging<text:s/>under<text:s/>the<text:s/></text:span><text:span text:style-name="T108_2">FSp</text:span><text:span text:style-name="T108_3"><text:s/>and<text:s/></text:span><text:span text:style-name="T108_4">OTp</text:span><text:span text:style-name="T108_5">.<text:s/>The<text:s/>endorsement<text:s/>of<text:s/>the<text:s/>ASEAN<text:s/>Financial<text:s/>Sector<text:s/>Blueprint<text:s/>End-Term<text:s/>Review,<text:s/>advancing<text:s/>national<text:s/>financial<text:s/>inclusion<text:s/>and<text:s/>financial<text:s/>education<text:s/>workstreams,<text:s/>and</text:span><text:span text:style-name="T108_6"><text:s/>Bangko<text:s/>Sentral<text:s/>ng<text:s/>Pilipinas’s</text:span><text:span text:style-name="T108_7"><text:s/></text:span><text:span text:style-name="T108_8">(</text:span><text:span text:style-name="T108_9">BSP</text:span><text:span text:style-name="T108_10">)</text:span><text:span text:style-name="T108_11"><text:s/>commitment<text:s/>to<text:s/>use<text:s/>review<text:s/>findings<text:s/>to<text:s/>strengthen<text:s/>future<text:s/>implementation<text:s/>provide<text:s/>early<text:s/>indications<text:s/>of<text:s/>policy<text:s/>uptake<text:s/>and<text:s/>institutional<text:s/>ownership.<text:s/>Under<text:s/>OTp,<text:s/>the<text:s/>transition<text:s/>from<text:s/>inception<text:s/>to<text:s/>implementation<text:s/>has<text:s/>generated<text:s/>promising<text:s/>momentum<text:s/>around<text:s/>ATIGA<text:s/>implementation,<text:s/></text:span><text:span text:style-name="T108_12">Model<text:s/>Law<text:s/>on<text:s/>Electronic<text:s/>Transferable<text:s/>Records<text:s/>(</text:span><text:span text:style-name="T108_13">MLETR</text:span><text:span text:style-name="T108_14">)</text:span><text:span text:style-name="T108_15"><text:s/>readiness,<text:s/>and<text:s/>digital<text:s/>trade<text:s/>reforms.<text:s/>Stakeholders<text:s/>in<text:s/>Cambodia<text:s/>highlighted<text:s/>the<text:s/>potential<text:s/>of<text:s/>EIP-supported<text:s/>digital<text:s/>trade<text:s/>tools<text:s/>to<text:s/>facilitate<text:s/>cross-border<text:s/>e-commerce<text:s/>and<text:s/>paperless<text:s/>trade,<text:s/>while<text:s/>ASEAN<text:s/>stakeholders<text:s/>emphasised<text:s/>the<text:s/>value<text:s/>of<text:s/>regional<text:s/>platforms<text:s/>in<text:s/>translating<text:s/>ASEAN<text:s/>commitments<text:s/>into<text:s/>national<text:s/>action.<text:s/>More<text:s/>broadly,<text:s/>interviews<text:s/>confirmed<text:s/>that<text:s/>EIP's<text:s/>regional<text:s/>approach<text:s/>and<text:s/>UK<text:s/>technical<text:s/>expertise<text:s/>continue<text:s/>to<text:s/>fill<text:s/>an<text:s/>important<text:s/>gap<text:s/>and<text:s/>are<text:s/>helping<text:s/>build<text:s/>confidence<text:s/>among<text:s/>policymakers<text:s/>to<text:s/>pursue<text:s/>reform<text:s/>agendas.</text:span></text:p>
        <text:p text:style-name="P109"/>
        <text:p text:style-name="P110"><text:span text:style-name="T110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text:span text:style-name="T110_2">[1<text:s/>paragraph]</text:span></text:p>
        <text:p text:style-name="P111"/>
        <text:p text:style-name="P112"><text:span text:style-name="T112_1">The<text:s/>programme<text:s/>should<text:s/>continue.<text:s/>The<text:s/>evidence<text:s/>from<text:s/>this<text:s/>review<text:s/>indicates<text:s/>that<text:s/>EIP<text:s/>remains<text:s/>highly<text:s/>relevant<text:s/>to<text:s/>ASEAN<text:s/>and<text:s/>AMS<text:s/>priorities<text:s/>and<text:s/>is<text:s/>performing<text:s/>well<text:s/>against<text:s/>its<text:s/>programme-level<text:s/>output.<text:s/></text:span><text:span text:style-name="T112_2">It<text:s/>is<text:s/>directly<text:s/>aligned<text:s/>with<text:s/>the<text:s/>ASEAN-UK<text:s/>Plan<text:s/>of<text:s/>Action<text:s/>and<text:s/>the<text:s/>AEC<text:s/>Blueprint<text:s/>2025<text:s/>and<text:s/>the<text:s/>AEC<text:s/>Strategic<text:s/>Plan<text:s/>2026–2030.</text:span><text:span text:style-name="T112_3"><text:s/></text:span><text:span text:style-name="T112_4">Across<text:s/>a<text:s/>highly<text:s/>diverse<text:s/>regional<text:s/>context,<text:s/>EIP<text:s/>provides<text:s/>a<text:s/>practical<text:s/>platform<text:s/>for<text:s/>supporting<text:s/>these<text:s/>priorities<text:s/>by<text:s/>combining<text:s/>UK<text:s/>technical<text:s/>expertise,<text:s/>regional<text:s/>convening<text:s/>power</text:span><text:span text:style-name="T112_5">,</text:span><text:span text:style-name="T112_6"><text:s/>and<text:s/>locally<text:s/>informed<text:s/>engagement.</text:span><text:span text:style-name="T112_7"><text:s/>This<text:s/>creates<text:s/>a<text:s/>clear<text:s/>development<text:s/>and<text:s/>partnership<text:s/>rationale:<text:s/></text:span><text:span text:style-name="T112_8">ASEAN<text:s/>and<text:s/>AMS</text:span><text:span text:style-name="T112_9"><text:s/>stakeholders<text:s/>benefit<text:s/>from<text:s/>access<text:s/>to<text:s/>practical<text:s/>expertise,<text:s/>peer<text:s/>learning<text:s/>and<text:s/>reform<text:s/>support,<text:s/>while<text:s/>the<text:s/>UK<text:s/>strengthens<text:s/>its<text:s/>role<text:s/>as<text:s/>a<text:s/>long-term<text:s/>partner<text:s/>to<text:s/>ASEAN<text:s/>on<text:s/>inclusive<text:s/>economic<text:s/>growth</text:span><text:span text:style-name="T112_10">.</text:span><text:span text:style-name="T112_11"><text:s/></text:span><text:span text:style-name="T112_12">RRp<text:s/>provides<text:s/>credible<text:s/>evidence<text:s/>that<text:s/>programme<text:s/>support<text:s/>can<text:s/>move<text:s/>from<text:s/>capacity<text:s/>building<text:s/>to<text:s/>institutional<text:s/>uptake<text:s/>and<text:s/>practical<text:s/>reform<text:s/>implementation;<text:s/>FSp<text:s/>has<text:s/>secured<text:s/>important<text:s/>ASEAN-level<text:s/>legitimacy<text:s/>and<text:s/>built<text:s/>a<text:s/>strong<text:s/>pipeline<text:s/>for<text:s/>future<text:s/>policy<text:s/>and<text:s/>innovation<text:s/>outcomes;<text:s/>and<text:s/>OTp<text:s/>has<text:s/>established<text:s/>the<text:s/>evidence<text:s/>base<text:s/>and<text:s/>stakeholder<text:s/>relationships<text:s/>needed<text:s/>for<text:s/>scaled<text:s/>implementation.<text:s/>Continued<text:s/>investment<text:s/>is<text:s/>justified,<text:s/>provided<text:s/>the<text:s/>coming<text:s/>year<text:s/>focuses<text:s/>on<text:s/>prioritised<text:s/>delivery<text:s/>under<text:s/>the<text:s/>evolving<text:s/>ODA<text:s/>context,<text:s/>stronger<text:s/>evidence<text:s/>of<text:s/>uptake<text:s/>and<text:s/>sustainability,<text:s/>and<text:s/>clearer<text:s/>tracking<text:s/>of<text:s/>how<text:s/>the<text:s/>three<text:s/>pillars<text:s/>reinforce<text:s/>each<text:s/>other<text:s/>at<text:s/>system<text:s/>level.</text:span></text:p>
        <text:h text:style-name="P113" text:outline-level="2"><text:span text:style-name="T113_1">C.<text:s/>DETAILED<text:s/>OUTPUT<text:s/>SCORING</text:span><text:span text:style-name="T113_2"><text:s/>[aim<text:s/>for<text:s/>1<text:s/>page<text:s/>per<text:s/>output]</text:span></text:h>
        <text:p text:style-name="P114"/>
        <table:table table:style-name="Table4"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row table:style-name="Row9">
            <table:table-cell table:style-name="Cell38">
              <text:p text:style-name="P115"><text:span text:style-name="T115_1">Output<text:s/>Title<text:s/></text:span></text:p>
            </table:table-cell>
            <table:table-cell table:style-name="Cell39" table:number-columns-spanned="4">
              <text:p text:style-name="P116"><text:span text:style-name="T116_1">The<text:s/>programme<text:s/>successfully<text:s/>delivers<text:s/>targeted<text:s/>capacity-building<text:s/>and<text:s/>peer-learning<text:s/>initiatives<text:s/>that<text:s/>equip<text:s/>ASEAN,<text:s/>AMS,<text:s/>and<text:s/>private<text:s/>sector<text:s/>with<text:s/>the<text:s/>skills<text:s/>to<text:s/>design,<text:s/>coordinate,<text:s/>and/or<text:s/>implement<text:s/>reforms<text:s/>effectively.</text:span></text:p>
            </table:table-cell>
            <table:covered-table-cell/>
            <table:covered-table-cell/>
            <table:covered-table-cell/>
          </table:table-row>
          <table:table-row table:style-name="Row10">
            <table:table-cell table:style-name="Cell40" table:number-columns-spanned="2">
              <text:p text:style-name="P117"><text:span text:style-name="T117_1">Output<text:s/>number:<text:s/></text:span></text:p>
            </table:table-cell>
            <table:covered-table-cell/>
            <table:table-cell table:style-name="Cell41">
              <text:p text:style-name="P118"><text:span text:style-name="T118_1">1</text:span></text:p>
            </table:table-cell>
            <table:table-cell table:style-name="Cell42">
              <text:p text:style-name="P119"><text:span text:style-name="T119_1">Output<text:s/>Score:<text:s/></text:span></text:p>
            </table:table-cell>
            <table:table-cell table:style-name="Cell43">
              <text:p text:style-name="P120"><text:span text:style-name="T120_1">A</text:span><text:span text:style-name="T120_2">+</text:span></text:p>
            </table:table-cell>
          </table:table-row>
          <table:table-row table:style-name="Row11">
            <table:table-cell table:style-name="Cell44" table:number-columns-spanned="2">
              <text:p text:style-name="P121"><text:span text:style-name="T121_1">Impact<text:s/>weighting<text:s/>(%):<text:s text:c="2"/></text:span></text:p>
            </table:table-cell>
            <table:covered-table-cell/>
            <table:table-cell table:style-name="Cell45">
              <text:p text:style-name="P122"><text:span text:style-name="T122_1">40</text:span></text:p>
            </table:table-cell>
            <table:table-cell table:style-name="Cell46">
              <text:p text:style-name="P123"><text:span text:style-name="T123_1">Weighting<text:s/>revised<text:s/>since<text:s/>last<text:s/>AR?<text:s/></text:span></text:p>
            </table:table-cell>
            <table:table-cell table:style-name="Cell47">
              <text:p text:style-name="P124"><text:span text:style-name="T124_1">N/A</text:span></text:p>
            </table:table-cell>
          </table:table-row>
        </table:table>
        <text:p text:style-name="P125"/>
        <table:table table:style-name="Table5">
          <table:table-column table:style-name="Column20"/>
          <table:table-column table:style-name="Column21"/>
          <table:table-column table:style-name="Column22"/>
          <table:table-row table:style-name="Row12">
            <table:table-cell table:style-name="Cell48">
              <text:p text:style-name="P126"><text:span text:style-name="T126_1">Indicator(s)</text:span></text:p>
            </table:table-cell>
            <table:table-cell table:style-name="Cell49">
              <text:p text:style-name="P127"><text:span text:style-name="T127_1">Milestone(s)<text:s/>for<text:s/>this<text:s/>review</text:span></text:p>
            </table:table-cell>
            <table:table-cell table:style-name="Cell50">
              <text:p text:style-name="P128"><text:span text:style-name="T128_1">Progress<text:s/></text:span></text:p>
            </table:table-cell>
          </table:table-row>
          <table:table-row table:style-name="Row13">
            <table:table-cell table:style-name="Cell51">
              <text:p text:style-name="P129"><text:span text:style-name="T129_1">Number<text:s/>of<text:s/>capacity-building<text:s/>(training,<text:s/>workshop,<text:s/>technical<text:s/>assistance,<text:s/>and<text:s/>peer<text:s/>learning)<text:s/>events/activities<text:s/>delivered<text:s/>(disaggregated<text:s/>with<text:s/>focus<text:s/>on<text:s/>MSMEs/women<text:s/>elements)</text:span></text:p>
            </table:table-cell>
            <table:table-cell table:style-name="Cell52">
              <text:p text:style-name="P130"><text:span text:style-name="T130_1">At<text:s/>least<text:s/>100<text:s/></text:span><text:span text:style-name="T130_2">capacity</text:span><text:span text:style-name="T130_3">-</text:span><text:span text:style-name="T130_4">building<text:s/></text:span><text:span text:style-name="T130_5">activities<text:s/>delivered</text:span></text:p>
            </table:table-cell>
            <table:table-cell table:style-name="Cell53">
              <text:p text:style-name="P131"><text:span text:style-name="T131_1">The<text:s/>programme<text:s/>delivered<text:s/>125<text:s/>capacity-building<text:s/>and<text:s/>peer-learning<text:s/>activities,<text:s/>including<text:s/>53<text:s/>with<text:s/>a<text:s/>focus<text:s/>on<text:s/>MSMEs<text:s/>and/or<text:s/>women</text:span></text:p>
            </table:table-cell>
          </table:table-row>
          <table:table-row table:style-name="Row14">
            <table:table-cell table:style-name="Cell54">
              <text:p text:style-name="P132"><text:span text:style-name="T132_1">Number<text:s/>of<text:s/>ASEAN/AMS<text:s/>officials<text:s/>and<text:s/>private<text:s/>sector<text:s/>participated<text:s/>in<text:s/>the<text:s/>capacity-building<text:s/>events/activities<text:s/>(disaggregated<text:s/>by<text:s/>gender<text:s/>and<text:s/>institutions<text:s/>whenever<text:s/>possible)</text:span></text:p>
            </table:table-cell>
            <table:table-cell table:style-name="Cell55">
              <text:p text:style-name="P133"><text:span text:style-name="T133_1">At<text:s/>least<text:s/>400<text:s/>participants<text:s/>across<text:s/>ASEAN<text:s/>and<text:s/>AMS<text:s/>officials<text:s/></text:span><text:span text:style-name="T133_2">are</text:span><text:span text:style-name="T133_3"><text:s/>participated<text:s/>in<text:s/>the<text:s/>capacity</text:span><text:span text:style-name="T133_4">-</text:span><text:span text:style-name="T133_5">building</text:span><text:span text:style-name="T133_6"><text:s/>activities</text:span></text:p>
            </table:table-cell>
            <table:table-cell table:style-name="Cell56">
              <text:p text:style-name="P134"><text:span text:style-name="T134_1">In<text:s/>total,<text:s/></text:span><text:span text:style-name="T134_2">8,026</text:span><text:span text:style-name="T134_3"><text:s/>participants<text:s/>from<text:s/>ASEAN<text:s/>and<text:s/>AMS<text:s/>institutions<text:s/></text:span><text:span text:style-name="T134_4">took<text:s/>part</text:span><text:span text:style-name="T134_5"><text:s/>in<text:s/></text:span><text:span text:style-name="T134_6">programme-supported</text:span><text:span text:style-name="T134_7"><text:s/>capacity</text:span><text:span text:style-name="T134_8">-</text:span><text:span text:style-name="T134_9">building<text:s/>activities</text:span></text:p>
            </table:table-cell>
          </table:table-row>
          <table:table-row table:style-name="Row15">
            <table:table-cell table:style-name="Cell57">
              <text:p text:style-name="P135"><text:span text:style-name="T135_1">Documented<text:s/>examples<text:s/>of<text:s/>how<text:s/>ASEAN,<text:s/>AMS,<text:s/>and<text:s/>private<text:s/>sector<text:s/>stakeholders<text:s/>perceive<text:s/>improvements<text:s/>in<text:s/>their<text:s/>knowledge<text:s/>and<text:s/>capacity<text:s/>to<text:s/>develop<text:s/>and<text:s/>implement<text:s/>new<text:s/>or<text:s/>improved<text:s/>policies,<text:s/>as<text:s/>reported<text:s/>through<text:s/>assessments<text:s/>or<text:s/>case<text:s/>studies<text:s/>(disaggregated<text:s/>with<text:s/>focus<text:s/>on<text:s/>women<text:s/>and<text:s/>MSMEs)</text:span></text:p>
            </table:table-cell>
            <table:table-cell table:style-name="Cell58">
              <text:p text:style-name="P136"><text:span text:style-name="T136_1">At<text:s/>least<text:s/>5<text:s/>documented<text:s/>examples<text:s/>are<text:s/>produced</text:span></text:p>
            </table:table-cell>
            <table:table-cell table:style-name="Cell59">
              <text:p text:style-name="P137"><text:span text:style-name="T137_1">The<text:s/>programme<text:s/>produced<text:s/>10<text:s/>documented<text:s/>examples<text:s/>showing<text:s/>how<text:s/>ASEAN,<text:s/>AMS<text:s/>and<text:s/>private-sector<text:s/>stakeholders<text:s/>perceived<text:s/>improvements<text:s/>in<text:s/>their<text:s/>knowledge,<text:s/>confidence<text:s/>or<text:s/>capacity<text:s/>to<text:s/>support<text:s/>reform<text:s/>design<text:s/>and<text:s/>implementation</text:span></text:p>
            </table:table-cell>
          </table:table-row>
        </table:table>
        <text:p text:style-name="P138"><text:span text:style-name="T138_1">Briefly<text:s/>describe<text:s/>the<text:s/>output’s<text:s/>activities<text:s/>and<text:s/>provide<text:s/>supporting<text:s/>narrative<text:s/>for<text:s/>the<text:s/>score.<text:s/></text:span><text:span text:style-name="T138_2">[max<text:s/>1/2<text:s/>page]<text:s/></text:span></text:p>
        <text:p text:style-name="P139"><text:span text:style-name="T139_1">The<text:s/>programme<text:s/>is<text:s/>on<text:s/>track<text:s/>to<text:s/>deliver<text:s/>this<text:s/>output,<text:s/>with<text:s/>capacity<text:s/>building<text:s/>and<text:s/>peer<text:s/>learning<text:s/>now<text:s/>operating<text:s/>as<text:s/>a<text:s/>core<text:s/>mechanism<text:s/>for<text:s/>supporting<text:s/>ASEAN<text:s/>economic<text:s/>integration<text:s/>reforms.<text:s/>During<text:s/>the<text:s/>reporting<text:s/>period,<text:s/>EIP<text:s/>delivered<text:s/>125<text:s/>activities<text:s/>reaching<text:s/>8,026<text:s/>participants<text:s/>from<text:s/>ASEAN<text:s/>and<text:s/>AMS<text:s/>institutions.<text:s/>Notably,<text:s/>53<text:s/>activities<text:s/>(42%)<text:s/>included<text:s/>a<text:s/>specific<text:s/>focus<text:s/>on<text:s/>MSMEs<text:s/>and/or<text:s/>women,<text:s/>demonstrating<text:s/>that<text:s/>inclusion<text:s/>is<text:s/>being<text:s/>integrated<text:s/>across<text:s/>a<text:s/>substantial<text:s/>proportion<text:s/>of<text:s/>technical<text:s/>assistance.</text:span><text:span text:style-name="T139_2"><text:s/></text:span><text:span text:style-name="T139_3">This<text:s/>broad<text:s/>reach<text:s/>reflects<text:s/>a<text:s/>combination<text:s/>of<text:s/>strong<text:s/>demand<text:s/>from<text:s/>ASEAN<text:s/>and<text:s/>AMS<text:s/>counterparts,<text:s/>wider<text:s/>use<text:s/>of,<text:s/>hybrid<text:s/>and<text:s/>virtual<text:s/>delivery<text:s/>formats,<text:s/>the<text:s/>programme’s<text:s/>regional<text:s/>and<text:s/>bilateral<text:s/>delivery<text:s/>model,<text:s/>and<text:s/>the<text:s/>acceleration<text:s/>of<text:s/>selected<text:s/>activities<text:s/>into<text:s/>FY25/26<text:s/>in<text:s/>response<text:s/>to<text:s/>the<text:s/>evolving<text:s/>ODA<text:s/>context,<text:s/>such<text:s/>as<text:s/>ATIGA<text:s/>outreach,<text:s/>cross-border<text:s/>payments,<text:s/>and<text:s/>digital<text:s/>platforms<text:s/>for<text:s/>enterprise<text:s/>lending.<text:s/>In<text:s/>several<text:s/>cases,<text:s/>counterparts<text:s/>also<text:s/>nominated<text:s/>more<text:s/>officials<text:s/>and<text:s/>technical<text:s/>staff<text:s/>than<text:s/>initially<text:s/>anticipated<text:s/>These<text:s/>provide<text:s/>a<text:s/>reasonable<text:s/>basis<text:s/>for<text:s/>assessing<text:s/>Output<text:s/>1<text:s/>as<text:s/>A+.</text:span></text:p>
        <text:p text:style-name="P140"/>
        <text:p text:style-name="P141"><text:span text:style-name="T141_1">Evidence<text:s/>across<text:s/>the<text:s/>portfolio<text:s/>indicates<text:s/>that<text:s/>capacity-building<text:s/>is<text:s/>most<text:s/>effective<text:s/>when<text:s/>it<text:s/>combines<text:s/>practical<text:s/>training,<text:s/>applied<text:s/>tools,<text:s/>and<text:s/>follow-up<text:s/>support<text:s/>that<text:s/>enables<text:s/>participants<text:s/>to<text:s/>apply<text:s/>learning<text:s/>in<text:s/>their<text:s/>own<text:s/>contexts.<text:s/>Under<text:s/>RRp,<text:s/>Indonesia's<text:s/>RIA<text:s/>support<text:s/>progressed<text:s/>from<text:s/>training<text:s/>to<text:s/>nationally<text:s/>owned<text:s/>delivery,<text:s/>with<text:s/>the<text:s/>Ministry<text:s/>of<text:s/>Law<text:s/>adopting<text:s/>a<text:s/>Training<text:s/>of<text:s/>Trainers</text:span><text:span text:style-name="T141_2"><text:s/>(ToT)</text:span><text:span text:style-name="T141_3"><text:s/>approach<text:s/>that<text:s/>reached<text:s/>over<text:s/>40<text:s/>ministries<text:s/>and<text:s/>more<text:s/>than<text:s/>1,000<text:s/>officials.<text:s/>Support<text:s/>to<text:s/>the<text:s/>INAMS<text:s/>market<text:s/>surveillance<text:s/>system<text:s/>also<text:s/>strengthened<text:s/>technical<text:s/>skills<text:s/>and<text:s/>confidence<text:s/>among<text:s/></text:span><text:span text:style-name="T141_4">officials,<text:s/>contributing<text:s/>to<text:s/>ministry-led<text:s/>cascade<text:s/>training<text:s/>and<text:s/>greater<text:s/>use<text:s/>of<text:s/>the<text:s/>system<text:s/>for<text:s/>surveillance<text:s/>reporting.<text:s/>Similarly,<text:s/>consumer<text:s/>protection<text:s/>support<text:s/>in<text:s/>the<text:s/>Philippines<text:s/>improved<text:s/>understanding<text:s/>of<text:s/>consumer<text:s/>reference<text:s/>panel<text:s/>mechanisms<text:s/>and<text:s/>contributed<text:s/>to<text:s/>the<text:s/>development<text:s/>of<text:s/>a<text:s/>draft<text:s/>framework<text:s/>and<text:s/></text:span><text:span text:style-name="T141_5">Department<text:s/>of<text:s/>Trade<text:s/>and<text:s/>Industry<text:s/>(</text:span><text:span text:style-name="T141_6">DTI</text:span><text:span text:style-name="T141_7">)</text:span><text:span text:style-name="T141_8"><text:s/>commitment<text:s/>to<text:s/>sustain<text:s/>a<text:s/>national<text:s/>equivalent<text:s/>mechanism.</text:span></text:p>
        <text:p text:style-name="P142"/>
        <text:p text:style-name="P143"><text:span text:style-name="T143_1">The<text:s/>IP<text:s/>Toolkit<text:s/>case<text:s/>study<text:s/>reported<text:s/>significant<text:s/>increases<text:s/>in<text:s/>MSME<text:s/>confidence<text:s/>on<text:s/>trademark<text:s/>registration,<text:s/>digital<text:s/>branding,<text:s/>and<text:s/>online<text:s/>brand<text:s/>protection,<text:s/>with<text:s/>participants<text:s/>increasingly<text:s/>viewing<text:s/>intellectual<text:s/>property<text:s/>as<text:s/>a<text:s/>strategic<text:s/>business<text:s/>asset<text:s/>rather<text:s/>than<text:s/>solely<text:s/>a<text:s/>compliance<text:s/>requirement.<text:s/>Survey<text:s/>results<text:s/>from<text:s/>trade<text:s/>facilitation<text:s/>and<text:s/>digital<text:s/>trade<text:s/>activities<text:s/>showed<text:s/>97–100%<text:s/>of<text:s/>respondents<text:s/>reporting<text:s/>increased<text:s/>capacity<text:s/>or<text:s/>relevance<text:s/>of<text:s/>the<text:s/>knowledge<text:s/>gained,<text:s/>while<text:s/></text:span><text:span text:style-name="T143_2">F</text:span><text:span text:style-name="T143_3">Sp</text:span><text:span text:style-name="T143_4"><text:s/>activities<text:s/>strengthened<text:s/>the<text:s/>capabilities<text:s/>of<text:s/>regulators<text:s/>and<text:s/>policymakers<text:s/>across<text:s/>financial<text:s/>inclusion,<text:s/>consumer<text:s/>protection,<text:s/>digital<text:s/>finance,<text:s/>alternative<text:s/>data,<text:s/>and<text:s/>regional<text:s/>coordination.<text:s/>Collectively,<text:s/>this<text:s/>evidence<text:s/>suggests<text:s/>that<text:s/>the<text:s/>programme<text:s/>is<text:s/>strongest<text:s/>where<text:s/>capacity-building<text:s/>is<text:s/>practical,<text:s/>applied,<text:s/>and<text:s/>designed<text:s/>to<text:s/>be<text:s/>replicated<text:s/>and<text:s/>embedded<text:s/>within<text:s/>partner<text:s/>institutions.</text:span></text:p>
        <text:p text:style-name="P144"/>
        <text:p text:style-name="P145"/>
        <text:p text:style-name="P146"><text:span text:style-name="T146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146_2">[1<text:s/>paragraph]</text:span></text:p>
        <text:p text:style-name="P147"><text:span text:style-name="T147_1">This<text:s/>is<text:s/>the<text:s/>first<text:s/>annual<text:s/>review<text:s/>in<text:s/>which<text:s/>the<text:s/>newly<text:s/>developed<text:s/>programme-level<text:s/>results<text:s/>framework<text:s/>has<text:s/>been<text:s/>applied,<text:s/>following<text:s/>its<text:s/>creation<text:s/>during<text:s/>the<text:s/>past<text:s/>year.<text:s/>As<text:s/>such,<text:s/>there<text:s/>have<text:s/>been<text:s/>no<text:s/>major<text:s/>changes<text:s/>to<text:s/>the<text:s/>substance<text:s/>of<text:s/>the<text:s/>programme-level<text:s/>output<text:s/>framework<text:s/>at<text:s/>this<text:s/>stage.</text:span><text:span text:style-name="T147_2"><text:s/>The<text:s/>review<text:s/>has<text:s/>therefore<text:s/>focused<text:s/>on<text:s/>testing<text:s/>whether<text:s/>pillar-level<text:s/>results<text:s/>can<text:s/>be<text:s/>meaningfully<text:s/>aggregated<text:s/>and<text:s/>assessed<text:s/>against<text:s/>the<text:s/>new<text:s/>portfolio-level<text:s/>output<text:s/>on<text:s/>capacity-building<text:s/>and<text:s/>peer<text:s/>learning.<text:s text:c="2"/>Findings<text:s/>suggest<text:s/>that<text:s/>the<text:s/>output<text:s/>remains<text:s/>relevant<text:s/>and<text:s/>provides<text:s/>a<text:s/>useful<text:s/>way<text:s/>to<text:s/>capture<text:s/>EIP’s<text:s/>contribution<text:s/>across<text:s/>regulatory<text:s/>reform,<text:s/>open<text:s/>trade<text:s/>and<text:s/>financial<text:s/>services<text:s/>pillar.</text:span></text:p>
        <text:p text:style-name="P148"/>
        <text:p text:style-name="P149"><text:span text:style-name="T14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149_2">[1-2<text:s/>paragraphs]</text:span></text:p>
        <text:p text:style-name="P150"><text:span text:style-name="T150_1">As<text:s/>this<text:s/>is<text:s/>the<text:s/>first<text:s/>annual<text:s/>review<text:s/>cycle<text:s/>applying<text:s/>the<text:s/>newly<text:s/>developed<text:s/>programme-level<text:s/>results<text:s/>framework,<text:s/>there<text:s/>were<text:s/>no<text:s/>previous<text:s/>programme-level<text:s/>recommendations<text:s/>specifically<text:s/>linked<text:s/>to<text:s/>this<text:s/>output.<text:s/></text:span></text:p>
        <text:p text:style-name="P151"/>
        <text:p text:style-name="P152"><text:span text:style-name="T152_1">The<text:s/>review</text:span><text:span text:style-name="T152_2"><text:s/>highlights<text:s/>that<text:s/>the<text:s/>quality<text:s/>and<text:s/>consistency<text:s/>of<text:s/>evidence<text:s/></text:span><text:span text:style-name="T152_3">vary</text:span><text:span text:style-name="T152_4"><text:s/>across<text:s/>pillars.<text:s/>Current<text:s/>reporting<text:s/>is<text:s/>strongest<text:s/>on<text:s/>delivery<text:s/>volumes,<text:s/>participation,<text:s/>perceived<text:s/>usefulness,<text:s/>confidence<text:s/>gains<text:s/>and<text:s/>early<text:s/>examples<text:s/>of<text:s/>uptake,<text:s/>while<text:s/>evidence<text:s/>of<text:s/>sustained<text:s/>institutional,<text:s/>policy<text:s/>or<text:s/>private-sector<text:s/>change<text:s/>is<text:s/>still<text:s/>emerging.<text:s/>This<text:s/>is<text:s/>expected<text:s/>at<text:s/>this<text:s/>stage,<text:s/>particularly<text:s/>given<text:s/>that<text:s/>the<text:s/>programme-level<text:s/>framework<text:s/>was<text:s/>only<text:s/>recently<text:s/>established<text:s/>and<text:s/>some<text:s/>pillars<text:s/>are<text:s/>still<text:s/>in<text:s/>earlier<text:s/>stages<text:s/>of<text:s/>implementation.</text:span></text:p>
        <text:p text:style-name="P153"/>
        <text:p text:style-name="P154"><text:span text:style-name="T154_1">For<text:s/>the<text:s/>year<text:s/>ahead,<text:s/>the<text:s/>recommendation<text:s/>is<text:s/>not<text:s/>to<text:s/>redesign<text:s/>the<text:s/>output,<text:s/>but<text:s/>to<text:s/>consolidate<text:s/>its<text:s/>use<text:s/>within<text:s/>the<text:s/>programme-level<text:s/>results<text:s/>framework.<text:s/>This<text:s/>should<text:s/>include<text:s/>improving<text:s/>consistency<text:s/>in<text:s/>how<text:s/>capacity-building<text:s/>results<text:s/>are<text:s/>reported<text:s/>across<text:s/>pillars;<text:s/>strengthening<text:s/>disaggregation<text:s/>for<text:s/>MSMEs,<text:s/>women<text:s/>and<text:s/>inclusion;<text:s/>documenting<text:s/>more<text:s/>clearly<text:s/>how<text:s/>participants<text:s/>and<text:s/>institutions<text:s/>apply<text:s/>learning<text:s/>after<text:s/>activities;<text:s/>and<text:s/>developing<text:s/>stronger<text:s/>follow-up<text:s/>evidence<text:s/>on<text:s/>whether<text:s/>capacity<text:s/>gains<text:s/>contribute<text:s/>to<text:s/>policy<text:s/>design,<text:s/>regulatory<text:s/>implementation,<text:s/>institutional<text:s/>coordination<text:s/>or<text:s/>private-sector<text:s/>behaviour<text:s/>change.</text:span></text:p>
        <text:p text:style-name="P155"/>
        <text:p text:style-name="P156"/>
        <text:p text:style-name="P157"/>
        <text:p text:style-name="P158"><text:span text:style-name="T158_1"><text:line-break/></text:span></text:p>
        <text:p text:style-name="P159"/>
        <table:table table:style-name="Table6"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row table:style-name="Row16">
            <table:table-cell table:style-name="Cell60">
              <text:p text:style-name="P160"><text:span text:style-name="T160_1">Output<text:s/>Title<text:s/></text:span></text:p>
            </table:table-cell>
            <table:table-cell table:style-name="Cell61" table:number-columns-spanned="4">
              <text:p text:style-name="P161"><text:span text:style-name="T161_1">The<text:s/>programme<text:s/>successfully<text:s/>produces<text:s/>high-quality<text:s/>analytical<text:s/>work<text:s/>and<text:s/>evidence<text:s/>that<text:s/>are<text:s/>taken<text:s/>up<text:s/>and<text:s/>used<text:s/>by<text:s/>ASEAN<text:s/>and<text:s/>AMS<text:s/>policymakers<text:s/>to<text:s/>inform,<text:s/>draft,<text:s/>and<text:s/>finalise<text:s/>policy<text:s/>and<text:s/>institutional<text:s/>reforms.</text:span></text:p>
            </table:table-cell>
            <table:covered-table-cell/>
            <table:covered-table-cell/>
            <table:covered-table-cell/>
          </table:table-row>
          <table:table-row table:style-name="Row17">
            <table:table-cell table:style-name="Cell62" table:number-columns-spanned="2">
              <text:p text:style-name="P162"><text:span text:style-name="T162_1">Output<text:s/>number:<text:s/></text:span></text:p>
            </table:table-cell>
            <table:covered-table-cell/>
            <table:table-cell table:style-name="Cell63">
              <text:p text:style-name="P163"><text:span text:style-name="T163_1">2</text:span></text:p>
            </table:table-cell>
            <table:table-cell table:style-name="Cell64">
              <text:p text:style-name="P164"><text:span text:style-name="T164_1">Output<text:s/>Score:<text:s/></text:span></text:p>
            </table:table-cell>
            <table:table-cell table:style-name="Cell65">
              <text:p text:style-name="P165"><text:span text:style-name="T165_1">A+</text:span></text:p>
            </table:table-cell>
          </table:table-row>
          <table:table-row table:style-name="Row18">
            <table:table-cell table:style-name="Cell66" table:number-columns-spanned="2">
              <text:p text:style-name="P166"><text:span text:style-name="T166_1">Impact<text:s/>weighting<text:s/>(%):<text:s text:c="2"/></text:span></text:p>
            </table:table-cell>
            <table:covered-table-cell/>
            <table:table-cell table:style-name="Cell67">
              <text:p text:style-name="P167"><text:span text:style-name="T167_1">3</text:span><text:span text:style-name="T167_2">0</text:span></text:p>
            </table:table-cell>
            <table:table-cell table:style-name="Cell68">
              <text:p text:style-name="P168"><text:span text:style-name="T168_1">Weighting<text:s/>revised<text:s/>since<text:s/>last<text:s/>AR?<text:s/></text:span></text:p>
            </table:table-cell>
            <table:table-cell table:style-name="Cell69">
              <text:p text:style-name="P169"><text:span text:style-name="T169_1">N/A</text:span></text:p>
            </table:table-cell>
          </table:table-row>
        </table:table>
        <text:p text:style-name="P170"/>
        <table:table table:style-name="Table7">
          <table:table-column table:style-name="Column28"/>
          <table:table-column table:style-name="Column29"/>
          <table:table-column table:style-name="Column30"/>
          <table:table-row table:style-name="Row19">
            <table:table-cell table:style-name="Cell70">
              <text:p text:style-name="P171"><text:span text:style-name="T171_1">Indicator(s)</text:span></text:p>
            </table:table-cell>
            <table:table-cell table:style-name="Cell71">
              <text:p text:style-name="P172"><text:span text:style-name="T172_1">Milestone(s)<text:s/>for<text:s/>this<text:s/>review</text:span></text:p>
            </table:table-cell>
            <table:table-cell table:style-name="Cell72">
              <text:p text:style-name="P173"><text:span text:style-name="T173_1">Progress<text:s/></text:span></text:p>
            </table:table-cell>
          </table:table-row>
          <table:table-row table:style-name="Row20">
            <table:table-cell table:style-name="Cell73">
              <text:p text:style-name="P174"><text:span text:style-name="T174_1">Number<text:s/>of<text:s/>evidence<text:s/>and<text:s/>analysis<text:s/>product<text:s/>produced<text:s/>and<text:s/>disseminated<text:s/>to<text:s/>ASEAN<text:s/>&amp;<text:s/>AMS<text:s/>(disaggregated<text:s/>by<text:s/>products<text:s/>that<text:s/>include<text:s/>women/MSMEs<text:s/>focused<text:s/>or<text:s/>related<text:s/>content)</text:span></text:p>
            </table:table-cell>
            <table:table-cell table:style-name="Cell74">
              <text:p text:style-name="P175"><text:span text:style-name="T175_1">At<text:s/>least<text:s/>24<text:s/>knowledge<text:s/>products<text:s/></text:span><text:span text:style-name="T175_2">produced<text:s/>and<text:s/>disseminated</text:span></text:p>
            </table:table-cell>
            <table:table-cell table:style-name="Cell75">
              <text:p text:style-name="P176"><text:span text:style-name="T176_1">The<text:s/>programme<text:s/>produced<text:s/>and<text:s/>disseminated<text:s/>29<text:s/>knowledge<text:s/>products<text:s/>across<text:s/>the<text:s/>three<text:s/>pillars.<text:s/>At<text:s/>least<text:s/>6<text:s/>products<text:s/>included<text:s/>MSME/women</text:span><text:span text:style-name="T176_2">-</text:span><text:span text:style-name="T176_3">related<text:s/>content</text:span></text:p>
            </table:table-cell>
          </table:table-row>
          <table:table-row table:style-name="Row21">
            <table:table-cell table:style-name="Cell76">
              <text:p text:style-name="P177"><text:span text:style-name="T177_1">Number<text:s/>of<text:s/>ASEAN/AMS<text:s/>policy<text:s/>fora/technical/consultative<text:s/>meetings<text:s/>where<text:s/>product<text:s/>was<text:s/>presented/discussed</text:span></text:p>
            </table:table-cell>
            <table:table-cell table:style-name="Cell77">
              <text:p text:style-name="P178"><text:span text:style-name="T178_1">At<text:s/>least<text:s/>10<text:s/></text:span><text:span text:style-name="T178_2">policy<text:s/>fora/technical/consultative<text:s/>meetings<text:s/></text:span><text:span text:style-name="T178_3">where<text:s/>knowledge<text:s/>product<text:s/>was<text:s/>presented/discussed</text:span></text:p>
            </table:table-cell>
            <table:table-cell table:style-name="Cell78">
              <text:p text:style-name="P179"><text:span text:style-name="T179_1">Knowledge<text:s/>products<text:s/>were<text:s/>presented<text:s/>or<text:s/>discussed<text:s/>in<text:s/>10<text:s/>ASEAN/AMS<text:s/>policy</text:span><text:span text:style-name="T179_2"><text:s/>fora</text:span><text:span text:style-name="T179_3">,<text:s/>technical<text:s/>or<text:s/>consultative<text:s/>meetings</text:span></text:p>
            </table:table-cell>
          </table:table-row>
          <table:table-row table:style-name="Row22">
            <table:table-cell table:style-name="Cell79">
              <text:p text:style-name="P180"><text:span text:style-name="T180_1">Documented<text:s/>examples<text:s/>of<text:s/>how<text:s/>knowledge<text:s/>products<text:s/>have<text:s/>been<text:s/>used<text:s/>effectively<text:s/>to<text:s/>improve<text:s/>the<text:s/>knowledge<text:s/>of<text:s/>stakeholders<text:s/>(e.g.,<text:s/>referenced<text:s/>in<text:s/>ASEAN/AMS<text:s/>policy<text:s/>documents)</text:span></text:p>
            </table:table-cell>
            <table:table-cell table:style-name="Cell80">
              <text:p text:style-name="P181"><text:span text:style-name="T181_1">At<text:s/>least<text:s/>2<text:s/>documented<text:s/>examples<text:s/>of<text:s/>how<text:s/>knowledge<text:s/>products<text:s/>have<text:s/>been<text:s/>used<text:s/>effectively</text:span><text:span text:style-name="T181_2"><text:s/>to<text:s/>improve<text:s/>the<text:s/>knowledge<text:s/>of<text:s/>stakeholders</text:span></text:p>
            </table:table-cell>
            <table:table-cell table:style-name="Cell81">
              <text:p text:style-name="P182"><text:span text:style-name="T182_1">The<text:s/>programme<text:s/>produced<text:s/>3<text:s/>documented<text:s/>examples<text:s/>showing<text:s/>how<text:s/>knowledge<text:s/>products<text:s/>improved<text:s/>stakeholder<text:s/>understanding<text:s/>or<text:s/>informed<text:s/>policy<text:s/>discussions</text:span></text:p>
            </table:table-cell>
          </table:table-row>
        </table:table>
        <text:p text:style-name="P183"><text:span text:style-name="T183_1">Briefly<text:s/>describe<text:s/>the<text:s/>output’s<text:s/>activities<text:s/>and<text:s/>provide<text:s/>supporting<text:s/>narrative<text:s/>for<text:s/>the<text:s/>score.<text:s/></text:span><text:span text:style-name="T183_2">[max<text:s/>1/2<text:s/>page]<text:s/></text:span></text:p>
        <text:p text:style-name="P184"><text:span text:style-name="T184_1">The<text:s/>programme<text:s/>is<text:s/>making<text:s/>strong<text:s/>progress<text:s/>against<text:s/>this<text:s/>output,<text:s/>having<text:s/>produced<text:s/>29<text:s/>knowledge<text:s/>products<text:s/>that<text:s/>support<text:s/>ASEAN<text:s/>and<text:s/>AMS<text:s/>policymakers<text:s/>to<text:s/>move<text:s/>from<text:s/>broad<text:s/>reform<text:s/>ambitions<text:s/>towards<text:s/>more<text:s/>evidence-informed<text:s/>policy<text:s/>design,<text:s/>planning,<text:s/>and<text:s/>implementation.<text:s/>Covering<text:s/>areas<text:s/>such<text:s/>as<text:s/>RIA<text:s/>institutionalisation,<text:s/>consumer<text:s/>protection,<text:s/>standards<text:s/>and<text:s/></text:span><text:span text:style-name="T184_2">National<text:s/>Quality<text:s/>Infrastructure<text:s/>(</text:span><text:span text:style-name="T184_3">NQI</text:span><text:span text:style-name="T184_4">)</text:span><text:span text:style-name="T184_5">,<text:s/>financial<text:s/>inclusion,<text:s/>cross-border<text:s/>payments,<text:s/>ATIGA<text:s/>implementation,<text:s/>MSME<text:s/>digital<text:s/>trade<text:s/>readiness,<text:s/>and<text:s/>non-tariff<text:s/>measures,<text:s/>these<text:s/>products<text:s/>collectively<text:s/>provide<text:s/>a<text:s/>substantial<text:s/>analytical<text:s/>foundation<text:s/>across<text:s/>the<text:s/>three<text:s/>pillars<text:s/>and<text:s/>are<text:s/>increasingly<text:s/>linked<text:s/>to<text:s/>practical<text:s/>reform<text:s/>pathways<text:s/>rather<text:s/>than<text:s/>standalone<text:s/>research.</text:span></text:p>
        <text:p text:style-name="P185"/>
        <text:p text:style-name="P186"><text:span text:style-name="T186_1">There<text:s/>is<text:s/>growing<text:s/>evidence<text:s/>that<text:s/>these<text:s/>products<text:s/>are<text:s/>being<text:s/>discussed<text:s/>and<text:s/>used<text:s/>in<text:s/>relevant<text:s/>policy<text:s/>and<text:s/>technical<text:s/>processes.<text:s/>At<text:s/>least<text:s/>10<text:s/>ASEAN<text:s/>and<text:s/>AMS<text:s/>policy</text:span><text:span text:style-name="T186_2"><text:s/>fora</text:span><text:span text:style-name="T186_3">,<text:s/>technical,<text:s/>or<text:s/>consultative<text:s/>meetings<text:s/>provided<text:s/>opportunities<text:s/>for<text:s/>findings<text:s/>to<text:s/>be<text:s/>presented,<text:s/>validated,<text:s/>and<text:s/>considered<text:s/>by<text:s/>decision-makers.<text:s/></text:span><text:span text:style-name="T186_4">Three<text:s/>documented<text:s/>examples<text:s/>show<text:s/>that<text:s/>EIP’s<text:s/>analytical<text:s/>and<text:s/>knowledge<text:s/>products<text:s/>are<text:s/>beginning<text:s/>to<text:s/>be<text:s/>taken<text:s/>up<text:s/>and<text:s/>used<text:s/>in<text:s/>relevant<text:s/>ASEAN<text:s/>and<text:s/>AMS<text:s/>policy<text:s/>and<text:s/>technical<text:s/>processes.<text:s/>The<text:s/></text:span><text:span text:style-name="T186_5">clearest</text:span><text:span text:style-name="T186_6"><text:s/>example<text:s/>is<text:s/>the<text:s/></text:span><text:span text:style-name="T186_7">ASEAN<text:s/>Consultative<text:s/>Com</text:span><text:span text:style-name="T186_8">mittee<text:s/>for<text:s/>Standards<text:s/>and<text:s/>Quality<text:s/>(</text:span><text:span text:style-name="T186_9">ACCSQ</text:span><text:span text:style-name="T186_10">)</text:span><text:span text:style-name="T186_11"><text:s/>End-Term<text:s/>Review,<text:s/>which<text:s/>informed<text:s/>the<text:s/>ACCSQ<text:s/>Sectoral<text:s/>Plan<text:s/>2026–2030,<text:s/>with<text:s/>11<text:s/>recommendations<text:s/>incorporated<text:s/>into<text:s/>strategic<text:s/>measures<text:s/>or<text:s/>supporting<text:s/>activities</text:span><text:span text:style-name="T186_12">.<text:s/></text:span><text:span text:style-name="T186_13">Other<text:s/>ex</text:span><text:span text:style-name="T186_14">amples</text:span><text:span text:style-name="T186_15"><text:s/>include<text:s/></text:span><text:span text:style-name="T186_16">the<text:s/>AEC<text:s/>Financial<text:s/>Sector<text:s/>Blueprint<text:s/>End-Term<text:s/>Review<text:s/>being<text:s/>reviewed<text:s/>through<text:s/>ASEAN<text:s/>financial<text:s/>governance<text:s/>mechanisms;<text:s/>and<text:s/></text:span><text:span text:style-name="T186_17">Rapid<text:s/>Trade<text:s/>Country<text:s/>Assessment</text:span><text:span text:style-name="T186_18"><text:s/>(</text:span><text:span text:style-name="T186_19">RTCA</text:span><text:span text:style-name="T186_20">)</text:span><text:span text:style-name="T186_21"><text:s/>and<text:s/>MSME<text:s/>assessments<text:s/></text:span><text:span text:style-name="T186_22">were</text:span><text:span text:style-name="T186_23"><text:s/>disseminated<text:s/>through<text:s/>ATIGA<text:s/>outreach<text:s/>and<text:s/>MSME<text:s/>workshops</text:span><text:span text:style-name="T186_24"><text:s/>in<text:s/>Cambodia,<text:s/>Lao<text:s/>PDR,<text:s/>Viet<text:s/>Nam,<text:s/>and<text:s/>Timor-</text:span><text:span text:style-name="T186_25">Leste.<text:s/>These</text:span><text:span text:style-name="T186_26"><text:s/>examples</text:span><text:span text:style-name="T186_27"><text:s/>indicate<text:s/>early<text:s/>uptake,<text:s/>demonstrating<text:s/>contributions<text:s/>to<text:s/>ASEAN<text:s/>planning<text:s/>processes,<text:s/>positive<text:s/>perceptions<text:s/>of<text:s/>relevance,<text:s/>and<text:s/>improved<text:s/>stakeholder<text:s/>understanding<text:s/>of<text:s/>key<text:s/>reform<text:s/>issues.</text:span></text:p>
        <text:p text:style-name="P187"/>
        <text:p text:style-name="P188"><text:span text:style-name="T188_1">Overall,<text:s/>the<text:s/>output<text:s/>remains<text:s/>on<text:s/>track.<text:s/>The<text:s/>programme<text:s/>is<text:s/>strongest<text:s/>in<text:s/>generating<text:s/>relevant<text:s/>analysis,<text:s/>validating<text:s/>findings<text:s/>with<text:s/>stakeholders,<text:s/>and<text:s/>informing<text:s/>policy<text:s/>dialogue,<text:s/>planning,<text:s/>and<text:s/></text:span><text:span text:style-name="T188_2">early<text:s/>reform<text:s/>development.<text:s/>While<text:s/>evidence<text:s/>of<text:s/>direct<text:s/>translation<text:s/>into<text:s/>finalised<text:s/>policies,<text:s/>regulations,<text:s/>or<text:s/>institutional<text:s/>reforms<text:s/>is<text:s/>still<text:s/>emerging<text:s/>and<text:s/>varies<text:s/>across<text:s/>pillars,<text:s/>this<text:s/>is<text:s/>consistent<text:s/>with<text:s/>the<text:s/>timing<text:s/>of<text:s/>several<text:s/>products<text:s/>and<text:s/>the<text:s/>early<text:s/>stage<text:s/>of<text:s/>implementation<text:s/>in<text:s/>some<text:s/>reform<text:s/>areas.</text:span><text:span text:style-name="T188_3"><text:s/></text:span><text:span text:style-name="T188_4">On<text:s/>balance,<text:s/>the<text:s/>combination<text:s/>of<text:s/>exceeded<text:s/>knowledge<text:s/>product<text:s/>targets,<text:s/>dissemination<text:s/>through<text:s/>relevant<text:s/>policy<text:s/>and<text:s/>technical<text:s/>channels,<text:s/>and<text:s/>documented<text:s/>examples<text:s/>of<text:s/>early<text:s/>evidence<text:s/>use<text:s/>provides<text:s/>a<text:s/>reasonable<text:s/>basis<text:s/>for<text:s/>assessing<text:s/>Output<text:s/>2<text:s/>as<text:s/>A+.</text:span></text:p>
        <text:p text:style-name="P189"/>
        <text:p text:style-name="P190"><text:span text:style-name="T19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190_2">[1<text:s/>paragraph]</text:span></text:p>
        <text:p text:style-name="P191"/>
        <text:p text:style-name="P192"><text:span text:style-name="T192_1">This<text:s/>is<text:s/>the<text:s/>first<text:s/>annual<text:s/>review<text:s/>in<text:s/>which<text:s/>the<text:s/>newly<text:s/>developed<text:s/>programme-level<text:s/>results<text:s/>framework<text:s/>has<text:s/>been<text:s/>applied,<text:s/>following<text:s/>its<text:s/>creation<text:s/>during<text:s/>the<text:s/>past<text:s/>year.<text:s/>As<text:s/>such,<text:s/>there<text:s/>have<text:s/>been<text:s/>no<text:s/>major<text:s/>changes<text:s/>to<text:s/>the<text:s/>substance<text:s/>of<text:s/>the<text:s/>programme-level<text:s/>output<text:s/>framework<text:s/>at<text:s/>this<text:s/>stage.<text:s/></text:span><text:span text:style-name="T192_2">The<text:s/>review<text:s/>indicates<text:s/>that<text:s/>the<text:s/>output<text:s/>is<text:s/>relevant<text:s/>and<text:s/>provides<text:s/>a<text:s/>useful<text:s/>way<text:s/>to<text:s/>capture<text:s/>EIP’s<text:s/>contribution<text:s/>to<text:s/>evidence-informed<text:s/>reform<text:s/>across<text:s/>the<text:s/>portfolio.</text:span></text:p>
        <text:p text:style-name="P193"/>
        <text:p text:style-name="P194"/>
        <text:p text:style-name="P195"><text:span text:style-name="T19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195_2">[1-2<text:s/>paragraphs]</text:span></text:p>
        <text:p text:style-name="P196"><text:span text:style-name="T196_1">As<text:s/>this<text:s/>is<text:s/>the<text:s/>first<text:s/>annual<text:s/>review<text:s/>cycle<text:s/>applying<text:s/>the<text:s/>newly<text:s/>developed<text:s/>programme-level<text:s/>results<text:s/>framework,<text:s/>there<text:s/>were<text:s/>no<text:s/>previous<text:s/>programme-level<text:s/>recommendations<text:s/>specifically<text:s/>attached<text:s/>to<text:s/>this<text:s/>output<text:s/>on<text:s/>analytical<text:s/>work<text:s/>and<text:s/>evidence<text:s/>uptake.</text:span></text:p>
        <text:p text:style-name="P197"/>
        <text:p text:style-name="P198"><text:span text:style-name="T198_1">For<text:s/>the<text:s/>following<text:s/>year,<text:s/>the<text:s/>programme<text:s/>should<text:s/>focus<text:s/>on<text:s/>strengthening<text:s/>the<text:s/>pathway<text:s/>from<text:s/>evidence<text:s/>generation<text:s/>to<text:s/>evidence<text:s/>use.<text:s/>This<text:s/>means<text:s/>more<text:s/>systematically<text:s/>tracking<text:s/>which<text:s/>knowledge<text:s/>products<text:s/>are<text:s/>presented<text:s/>to<text:s/>ASEAN<text:s/>or<text:s/>AMS<text:s/>decision-makers,<text:s/>how<text:s/>stakeholder<text:s/>feedback<text:s/>is<text:s/>incorporated,<text:s/>whether<text:s/>recommendations<text:s/>are<text:s/>taken<text:s/>up<text:s/>in<text:s/>policy<text:s/>drafting<text:s/>or<text:s/>institutional<text:s/>planning,<text:s/>and<text:s/>what<text:s/>further<text:s/>support<text:s/>is<text:s/>needed<text:s/>to<text:s/>move<text:s/>from<text:s/>evidence<text:s/>to<text:s/>reform<text:s/>implementation.<text:s/>The<text:s/>programme<text:s/>should<text:s/>also<text:s/>improve<text:s/>consistency<text:s/>across<text:s/>pillars<text:s/>in<text:s/>recording<text:s/>knowledge<text:s/>products,<text:s/>documenting<text:s/>uptake,<text:s/>and<text:s/>disaggregating<text:s/>where<text:s/>products<text:s/>address<text:s/>MSMEs,<text:s/>women-owned<text:s/>businesses<text:s/>and<text:s/>inclusion</text:span><text:span text:style-name="T198_2">,<text:s/>as<text:s/>well<text:s/>as<text:s/>digitalisation.</text:span></text:p>
        <text:p text:style-name="P199"/>
        <text:p text:style-name="P200"/>
        <text:p text:style-name="P201"/>
        <text:p text:style-name="P202"/>
        <text:p text:style-name="P203"><text:span text:style-name="T203_1"><text:line-break/></text:span><text:span text:style-name="T203_2"><text:line-break/></text:span></text:p>
        <text:p text:style-name="P204"/>
        <table:table table:style-name="Table8"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row table:style-name="Row23">
            <table:table-cell table:style-name="Cell82">
              <text:p text:style-name="P205"><text:span text:style-name="T205_1">Output<text:s/>Title<text:s/></text:span></text:p>
            </table:table-cell>
            <table:table-cell table:style-name="Cell83" table:number-columns-spanned="4">
              <text:p text:style-name="P206"><text:span text:style-name="T206_1">The<text:s/>programme<text:s/>successfully<text:s/>facilitates<text:s/>platforms<text:s/>and<text:s/>mechanisms<text:s/>for<text:s/>dialogue<text:s/>that<text:s/>enable<text:s/>coordinated<text:s/>action<text:s/>and<text:s/>consensus-building<text:s/>among<text:s/>ASEAN,<text:s/>AMS<text:s/>policymakers,<text:s/>and<text:s/>non-state<text:s/>actors</text:span></text:p>
            </table:table-cell>
            <table:covered-table-cell/>
            <table:covered-table-cell/>
            <table:covered-table-cell/>
          </table:table-row>
          <table:table-row table:style-name="Row24">
            <table:table-cell table:style-name="Cell84" table:number-columns-spanned="2">
              <text:p text:style-name="P207"><text:span text:style-name="T207_1">Output<text:s/>number:<text:s/></text:span></text:p>
            </table:table-cell>
            <table:covered-table-cell/>
            <table:table-cell table:style-name="Cell85">
              <text:p text:style-name="P208"><text:span text:style-name="T208_1">3</text:span></text:p>
            </table:table-cell>
            <table:table-cell table:style-name="Cell86">
              <text:p text:style-name="P209"><text:span text:style-name="T209_1">Output<text:s/>Score:<text:s/></text:span></text:p>
            </table:table-cell>
            <table:table-cell table:style-name="Cell87">
              <text:p text:style-name="P210"><text:span text:style-name="T210_1">A</text:span></text:p>
            </table:table-cell>
          </table:table-row>
          <table:table-row table:style-name="Row25">
            <table:table-cell table:style-name="Cell88" table:number-columns-spanned="2">
              <text:p text:style-name="P211"><text:span text:style-name="T211_1">Impact<text:s/>weighting<text:s/>(%):<text:s text:c="2"/></text:span></text:p>
            </table:table-cell>
            <table:covered-table-cell/>
            <table:table-cell table:style-name="Cell89">
              <text:p text:style-name="P212"><text:span text:style-name="T212_1">10</text:span></text:p>
            </table:table-cell>
            <table:table-cell table:style-name="Cell90">
              <text:p text:style-name="P213"><text:span text:style-name="T213_1">Weighting<text:s/>revised<text:s/>since<text:s/>last<text:s/>AR?<text:s/></text:span></text:p>
            </table:table-cell>
            <table:table-cell table:style-name="Cell91">
              <text:p text:style-name="P214"><text:span text:style-name="T214_1">N/A</text:span></text:p>
            </table:table-cell>
          </table:table-row>
        </table:table>
        <text:p text:style-name="P215"/>
        <table:table table:style-name="Table9">
          <table:table-column table:style-name="Column36"/>
          <table:table-column table:style-name="Column37"/>
          <table:table-column table:style-name="Column38"/>
          <table:table-row table:style-name="Row26">
            <table:table-cell table:style-name="Cell92">
              <text:p text:style-name="P216"><text:span text:style-name="T216_1">Indicator(s)</text:span></text:p>
            </table:table-cell>
            <table:table-cell table:style-name="Cell93">
              <text:p text:style-name="P217"><text:span text:style-name="T217_1">Milestone(s)<text:s/>for<text:s/>this<text:s/>review</text:span></text:p>
            </table:table-cell>
            <table:table-cell table:style-name="Cell94">
              <text:p text:style-name="P218"><text:span text:style-name="T218_1">Progress<text:s/></text:span></text:p>
            </table:table-cell>
          </table:table-row>
          <table:table-row table:style-name="Row27">
            <table:table-cell table:style-name="Cell95">
              <text:p text:style-name="P219"><text:span text:style-name="T219_1">Number<text:s/>of<text:s/>multi-stakeholder<text:s/>consultations<text:s/>or<text:s/>dialogues<text:s/>held<text:s/>with<text:s/>support<text:s/>from<text:s/>the<text:s/>programme<text:s/>(disaggregated<text:s/>by<text:s/>events<text:s/>that<text:s/>include<text:s/>women/MSMEs<text:s/>focused<text:s/>or<text:s/>related<text:s/>content)</text:span></text:p>
            </table:table-cell>
            <table:table-cell table:style-name="Cell96">
              <text:p text:style-name="P220"><text:span text:style-name="T220_1">At<text:s/>least<text:s/>10<text:s/>activities</text:span><text:span text:style-name="T220_2"><text:s/></text:span><text:span text:style-name="T220_3">conducted</text:span></text:p>
            </table:table-cell>
            <table:table-cell table:style-name="Cell97">
              <text:p text:style-name="P221"><text:span text:style-name="T221_1">Ten<text:s/>activities<text:s/>were<text:s/>delivered<text:s/>across<text:s/>the<text:s/>programme,<text:s/>comprising<text:s/>two<text:s/>RRp<text:s/>GRPN<text:s/>engagements,<text:s/>two<text:s/>FSp<text:s/>private<text:s/>sector/financial<text:s/>innovation<text:s/>engagements,<text:s/>and<text:s/>six<text:s/>OTp<text:s/>MLETR<text:s/>and<text:s/>MSME/private<text:s/>sector<text:s/>consultation<text:s/>activities;<text:s/>at<text:s/>least<text:s/>four<text:s/>activities<text:s/>had<text:s/>a<text:s/>clear<text:s/>MSME<text:s/>focus.</text:span></text:p>
            </table:table-cell>
          </table:table-row>
          <table:table-row table:style-name="Row28">
            <table:table-cell table:style-name="Cell98">
              <text:p text:style-name="P222"><text:span text:style-name="T222_1">Number<text:s/>of<text:s/>ASEAN,<text:s/>AMS<text:s/>policymakers<text:s/>and<text:s/>non-state<text:s/>actors<text:s/>participated<text:s/>in<text:s/>the<text:s/>multi-stakeholder<text:s/>consultations<text:s/>or<text:s/>dialogue<text:s/>(disaggregated<text:s/>by<text:s/>type<text:s/>of<text:s/>institutions)</text:span></text:p>
            </table:table-cell>
            <table:table-cell table:style-name="Cell99">
              <text:p text:style-name="P223"><text:span text:style-name="T223_1">At<text:s/>least<text:s/>40<text:s/></text:span><text:span text:style-name="T223_2">ASEAN,<text:s/>AMS<text:s/>policymakers,<text:s/>and<text:s/>non-state<text:s/>actors<text:s/>participated</text:span></text:p>
            </table:table-cell>
            <table:table-cell table:style-name="Cell100">
              <text:p text:style-name="P224"><text:span text:style-name="T224_1">At<text:s/>least<text:s/>133<text:s/>participants<text:s/>were<text:s/>engaged<text:s/>through<text:s/>reported<text:s/>RRp<text:s/>and<text:s/>OTp<text:s/>activities</text:span></text:p>
            </table:table-cell>
          </table:table-row>
          <table:table-row table:style-name="Row29">
            <table:table-cell table:style-name="Cell101">
              <text:p text:style-name="P225"><text:span text:style-name="T225_1">Documented<text:s/>examples<text:s/>showing<text:s/>consultations/<text:s/>dialogues<text:s/>were<text:s/>meaningful<text:s/>and<text:s/>influence<text:s/>policy/reform<text:s/>discussions<text:s/>(e.g.<text:s/>stakeholder<text:s/>recommendation<text:s/>are<text:s/>reflected<text:s/>in<text:s/>ASEAN<text:s/>decisions<text:s/>or<text:s/>AMS<text:s/>policies)<text:s/>(disaggregated<text:s/>with<text:s/>focus<text:s/>on<text:s/>women<text:s/>of<text:s/>MSME’s<text:s/>participation)</text:span></text:p>
            </table:table-cell>
            <table:table-cell table:style-name="Cell102">
              <text:p text:style-name="P226"><text:span text:style-name="T226_1">At<text:s/>least<text:s/>2<text:s/>documented<text:s/>examples<text:s/>produced</text:span></text:p>
            </table:table-cell>
            <table:table-cell table:style-name="Cell103">
              <text:p text:style-name="P227"><text:span text:style-name="T227_1">EIP<text:s/>support<text:s/>contributed<text:s/>to<text:s/>the<text:s/>revitalisation<text:s/>and<text:s/>expansion<text:s/>of<text:s/>the<text:s/>ASEAN–OECD<text:s/>GRPN,<text:s/>high<text:s/>AMS<text:s/>participation<text:s/>in<text:s/>GRP<text:s/>engagement,<text:s/>and<text:s/>the<text:s/>UK’s<text:s/>election<text:s/>to<text:s/>the<text:s/>GRPN<text:s/>Bureau;<text:s/>under<text:s/>OTp,<text:s/>support<text:s/>to<text:s/>socialise<text:s/>MLETR<text:s/>helped<text:s/>build<text:s/>political<text:s/>and<text:s/>private<text:s/>sector<text:s/>commitment<text:s/>in<text:s/>Timor-Leste,<text:s/>which<text:s/>became<text:s/>the<text:s/>first<text:s/>country<text:s/>to<text:s/>revitalise<text:s/>its<text:s/>commitment<text:s/>to<text:s/>comply<text:s/>with<text:s/>MLETR<text:s/>and<text:s/>initiate<text:s/>implementation<text:s/>of<text:s/>electronic<text:s/>transferable<text:s/>records<text:s/>exchange<text:s/>based<text:s/>on<text:s/>international<text:s/>standards.</text:span></text:p>
            </table:table-cell>
          </table:table-row>
        </table:table>
        <text:p text:style-name="P228"/>
        <text:p text:style-name="P229"><text:span text:style-name="T229_1">Briefly<text:s/>describe<text:s/>the<text:s/>output’s<text:s/>activities<text:s/>and<text:s/>provide<text:s/>supporting<text:s/>narrative<text:s/>for<text:s/>the<text:s/>score.<text:s/></text:span><text:span text:style-name="T229_2">[max<text:s/>1/2<text:s/>page]<text:s/></text:span></text:p>
        <text:p text:style-name="P230"/>
        <text:p text:style-name="P231"><text:span text:style-name="T231_1">Across<text:s/>the<text:s/>three<text:s/>pillars,<text:s/>at<text:s/>least<text:s/>10<text:s/>multi-stakeholder<text:s/>consultations<text:s/>or<text:s/>dialogue<text:s/>activities<text:s/>were<text:s/>delivered<text:s/>or<text:s/>supported<text:s/>during<text:s/>the<text:s/>reporting<text:s/>period,<text:s/>including<text:s/>two<text:s/>RRp<text:s/>GRPN<text:s/>engagements,<text:s/>two<text:s/>FSp<text:s/>financial<text:s/>innovation/private<text:s/>sector<text:s/>engagements,<text:s/>and<text:s/>six<text:s/>OTp<text:s/>activities<text:s/>covering<text:s/>MLETR<text:s/>workshops<text:s/>and<text:s/>MSME/private<text:s/>sector<text:s/>consultations<text:s/>in<text:s/>Cambodia,<text:s/>Lao<text:s/>PDR,<text:s/>Timor-Leste,<text:s/>and<text:s/>Viet<text:s/>Nam.<text:s/>At<text:s/>least<text:s/>four<text:s/>activities<text:s/>had<text:s/>an<text:s/>explicit<text:s/>MSME<text:s/>focus,<text:s/>particularly<text:s/>through<text:s/>OTp’s<text:s/>private<text:s/>sector<text:s/>consultations.<text:s/>Reported<text:s/>participation<text:s/>currently<text:s/>captures<text:s/>at<text:s/>least<text:s/>133<text:s/>participants<text:s/>across<text:s/>RRp<text:s/>and<text:s/>OTp<text:s/>activities,<text:s/>including<text:s/>46<text:s/>participants<text:s/>in<text:s/>RRp<text:s/>GRPN<text:s/>engagements<text:s/>and<text:s/>87<text:s/>participants<text:s/>in<text:s/>OTp<text:s/>activities.<text:s/>However,<text:s/>this<text:s/>figure<text:s/>is<text:s/>likely<text:s/>an<text:s/>underestimate,<text:s/>as<text:s/>participant<text:s/>data<text:s/>from<text:s/>relevant<text:s/>FSp<text:s/>activities<text:s/>has<text:s/>not<text:s/>yet<text:s/>been<text:s/>fully<text:s/>aggregated<text:s/>under<text:s/>this<text:s/>programme-level<text:s/>output.</text:span></text:p>
        <text:p text:style-name="P232"/>
        <text:p text:style-name="P233"><text:span text:style-name="T233_1">The<text:s/>strongest<text:s/>evidence<text:s/>of<text:s/>meaningful<text:s/>dialogue<text:s/>influencing<text:s/>reform<text:s/>discussions<text:s/>comes<text:s/>from<text:s/>RRp<text:s/>and<text:s/>OTp.<text:s/>Under<text:s/>RRp,<text:s/>EIP<text:s/>support<text:s/>contributed<text:s/>to<text:s/>the<text:s/>revitalisation<text:s/>and<text:s/>expansion<text:s/>of<text:s/>the<text:s/>ASEAN–OECD<text:s/></text:span><text:span text:style-name="T233_2">GRPN</text:span><text:span text:style-name="T233_3">,<text:s/>with<text:s/>high<text:s/>levels<text:s/>of<text:s/>AMS<text:s/>participation,<text:s/>continued<text:s/>in-year<text:s/>engagement,<text:s/>and<text:s/>the<text:s/>UK’s<text:s/>successful<text:s/>election<text:s/>to<text:s/>the<text:s/>GRPN<text:s/>Bureau.<text:s/>This<text:s/>suggests<text:s/>that<text:s/>programme<text:s/>support<text:s/>has<text:s/>helped<text:s/>move<text:s/>GRPN<text:s/>from<text:s/>a<text:s/>periodic<text:s/>convening<text:s/>mechanism<text:s/>towards<text:s/>a<text:s/>more<text:s/>sustained<text:s/>platform<text:s/>for<text:s/>peer<text:s/>learning<text:s/>and<text:s/>regulatory<text:s/>cooperation.<text:s/>Under<text:s/>OTp,<text:s/>support<text:s/>to<text:s/>socialise<text:s/>the<text:s/>Model<text:s/>Law<text:s/>on<text:s/>Electronic<text:s/>Transferable<text:s/>Records<text:s/>(MLETR)<text:s/>helped<text:s/>build<text:s/>political<text:s/>and<text:s/>private<text:s/>sector<text:s/>commitment<text:s/>in<text:s/>Timor-Leste,<text:s/>which<text:s/>became<text:s/>the<text:s/>first<text:s/>country<text:s/>to<text:s/>revitalise<text:s/>its<text:s/>commitment<text:s/>to<text:s/>comply<text:s/>with<text:s/>MLETR<text:s/>and<text:s/>initiate<text:s/>implementation<text:s/>of<text:s/>an<text:s/>electronic<text:s/>transferable<text:s/>records<text:s/>exchange<text:s/>based<text:s/>on<text:s/>international<text:s/>standards.<text:s/>This<text:s/>provides<text:s/>a<text:s/>concrete<text:s/>example<text:s/>of<text:s/>dialogue<text:s/>contributing<text:s/>to<text:s/>policy<text:s/>readiness<text:s/>and<text:s/>implementation<text:s/>momentum.</text:span></text:p>
        <text:p text:style-name="P234"/>
        <text:p text:style-name="P235"><text:span text:style-name="T235_1">The<text:s/>output<text:s/>is<text:s/>making<text:s/>credible<text:s/>progress,<text:s/>particularly<text:s/>in<text:s/>creating<text:s/>spaces<text:s/>where<text:s/>ASEAN,<text:s/>AMS<text:s/>and<text:s/>non-state<text:s/>actors<text:s/>can<text:s/>exchange<text:s/>practical<text:s/>experience,<text:s/>build<text:s/>consensus<text:s/>and<text:s/>identify<text:s/>implementation<text:s/>pathways.<text:s/>The<text:s/>main<text:s/>challenge<text:s/>is<text:s/>not<text:s/>delivery<text:s/>volume,<text:s/>but<text:s/>the<text:s/>quality<text:s/>and<text:s/>consistency<text:s/>of<text:s/>evidence.<text:s/>Current<text:s/>reporting<text:s/>captures<text:s/>the<text:s/>number<text:s/>of<text:s/>events<text:s/>and<text:s/>some<text:s/>examples<text:s/>of<text:s/>influence<text:s/>but<text:s/>does<text:s/>not<text:s/>yet<text:s/>systematically<text:s/>track<text:s/>whether<text:s/>stakeholder<text:s/>recommendations<text:s/>are<text:s/>reflected<text:s/>in<text:s/>ASEAN<text:s/>decisions,<text:s/>AMS<text:s/>policies,<text:s/>workplans<text:s/>or<text:s/>implementation<text:s/>steps.<text:s/>Participant<text:s/>data<text:s/>is<text:s/>also<text:s/>uneven<text:s/>across<text:s/>pillars,<text:s/>making<text:s/>aggregation<text:s/>difficult.<text:s/></text:span></text:p>
        <text:p text:style-name="P236"/>
        <text:p text:style-name="P237"><text:span text:style-name="T23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37_2">[1<text:s/>paragraph]</text:span></text:p>
        <text:p text:style-name="P238"/>
        <text:p text:style-name="P239"><text:span text:style-name="T239_1">This<text:s/>is<text:s/>the<text:s/>first<text:s/>annual<text:s/>review<text:s/>in<text:s/>which<text:s/>the<text:s/>newly<text:s/>developed<text:s/>programme-level<text:s/>results<text:s/>framework<text:s/>has<text:s/>been<text:s/>applied,<text:s/>following<text:s/>its<text:s/>creation<text:s/>during<text:s/>the<text:s/>past<text:s/>year.<text:s/>As<text:s/>such,<text:s/>there<text:s/>have<text:s/>been<text:s/>no<text:s/>major<text:s/>changes<text:s/>to<text:s/>the<text:s/>substance<text:s/>of<text:s/>the<text:s/>programme-level<text:s/>output<text:s/>framework<text:s/>at<text:s/>this<text:s/>stage.<text:s/></text:span></text:p>
        <text:p text:style-name="P240"/>
        <text:p text:style-name="P241"/>
        <text:p text:style-name="P242"><text:span text:style-name="T24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42_2">[1-2<text:s/>paragraphs]</text:span></text:p>
        <text:p text:style-name="P243"/>
        <text:p text:style-name="P244"><text:span text:style-name="T244_1">As<text:s/>this<text:s/>is<text:s/>the<text:s/>first<text:s/>annual<text:s/>review<text:s/>cycle<text:s/>applying<text:s/>the<text:s/>newly<text:s/>developed<text:s/>programme-level<text:s/>results<text:s/>framework,<text:s/>there<text:s/>were<text:s/>no<text:s/>previous<text:s/>programme-level<text:s/>recommendations<text:s/>specifically<text:s/>attached<text:s/>to<text:s/>this<text:s/>output<text:s/>on<text:s/>analytical<text:s/>work<text:s/>and<text:s/>evidence<text:s/>uptake.<text:s/>The<text:s/>review<text:s/>indicates<text:s/>that<text:s/>the<text:s/>output<text:s/>is<text:s/>relevant<text:s/>and<text:s/>provides<text:s/>a<text:s/>useful<text:s/>way<text:s/>to<text:s/>capture<text:s/>EIP’s<text:s/>contribution<text:s/>to<text:s/>evidence-informed<text:s/>reform<text:s/>across<text:s/>the<text:s/>portfolio.</text:span></text:p>
        <text:p text:style-name="P245"/>
        <text:p text:style-name="P246"><text:span text:style-name="T246_1">This<text:s/>year’s<text:s/>key<text:s/>lesson<text:s/>is<text:s/>that<text:s/>dialogue<text:s/>platforms<text:s/>are<text:s/>most<text:s/>effective<text:s/>when<text:s/>they<text:s/>are<text:s/>anchored<text:s/>in<text:s/>recognised<text:s/>ASEAN<text:s/>or<text:s/>AMS<text:s/>processes,<text:s/>respond<text:s/>to<text:s/>a<text:s/>clear<text:s/>implementation<text:s/>need,<text:s/>and<text:s/>include<text:s/>the<text:s/>right<text:s/>mix<text:s/>of<text:s/>policymakers,<text:s/>technical<text:s/>officials<text:s/>and<text:s/>private<text:s/>sector/MSME<text:s/>representatives.</text:span></text:p>
        <text:p text:style-name="P247"/>
        <text:p text:style-name="P248"><text:span text:style-name="T248_1">For<text:s/>the<text:s/>coming<text:s/>year,<text:s/>the<text:s/>programme<text:s/>should<text:s/>focus<text:s/>on<text:s/>improving<text:s/>tracking<text:s/>by:</text:span></text:p>
        <text:list text:style-name="LS19" xml:id="list13">
          <text:list-item>
            <text:p text:style-name="P249"><text:span text:style-name="T249_1">Strengthening<text:s/>follow-up<text:s/>evidence<text:s/>after<text:s/>consultations,<text:s/>including<text:s/>whether<text:s/>recommendations<text:s/>are<text:s/>reflected<text:s/>in<text:s/>ASEAN<text:s/>decisions,<text:s/>AMS<text:s/>workplans,<text:s/>draft<text:s/>regulations,<text:s/>implementation<text:s/>roadmaps<text:s/>or<text:s/>further<text:s/>technical<text:s/>assistance<text:s/>requests.</text:span></text:p>
          </text:list-item>
          <text:list-item>
            <text:p text:style-name="P250"><text:span text:style-name="T250_1">Improving<text:s/>participant<text:s/>tracking<text:s/>by<text:s/>consistently<text:s/>disaggregating<text:s/>participants<text:s/>by<text:s/>institution<text:s/>type,<text:s/>gender<text:s/>where<text:s/>feasible,<text:s/>and<text:s/>whether<text:s/>they<text:s/>represent<text:s/>MSMEs,<text:s/>women-led<text:s/>businesses<text:s/>or<text:s/>other<text:s/>non-state<text:s/>actors.</text:span></text:p>
          </text:list-item>
        </text:list>
        <text:p text:style-name="P251"/>
        <text:p text:style-name="P252"/>
        <text:p text:style-name="P253"/>
        <text:p text:style-name="P254"/>
        <table:table table:style-name="Table10"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row table:style-name="Row30">
            <table:table-cell table:style-name="Cell104">
              <text:p text:style-name="P255"><text:span text:style-name="T255_1">Output<text:s/>Title<text:s/></text:span></text:p>
            </table:table-cell>
            <table:table-cell table:style-name="Cell105" table:number-columns-spanned="4">
              <text:p text:style-name="P256"><text:span text:style-name="T256_1">The<text:s/>programme<text:s/>successfully<text:s/>supports<text:s/>the<text:s/>piloting<text:s/>and<text:s/>adoption<text:s/>of<text:s/>innovative<text:s/>operational<text:s/>instruments<text:s/>or<text:s/>tools<text:s/>by<text:s/>ASEAN<text:s/>or<text:s/>AMS<text:s/>institutions<text:s/>and<text:s/>private<text:s/>sectors<text:s/>which<text:s/>demonstrate<text:s/>practical<text:s/>reform<text:s/>approaches.</text:span></text:p>
            </table:table-cell>
            <table:covered-table-cell/>
            <table:covered-table-cell/>
            <table:covered-table-cell/>
          </table:table-row>
          <table:table-row table:style-name="Row31">
            <table:table-cell table:style-name="Cell106" table:number-columns-spanned="2">
              <text:p text:style-name="P257"><text:span text:style-name="T257_1">Output<text:s/>number:<text:s/></text:span></text:p>
            </table:table-cell>
            <table:covered-table-cell/>
            <table:table-cell table:style-name="Cell107">
              <text:p text:style-name="P258"><text:span text:style-name="T258_1">4</text:span></text:p>
            </table:table-cell>
            <table:table-cell table:style-name="Cell108">
              <text:p text:style-name="P259"><text:span text:style-name="T259_1">Output<text:s/>Score:<text:s/></text:span></text:p>
            </table:table-cell>
            <table:table-cell table:style-name="Cell109">
              <text:p text:style-name="P260"><text:span text:style-name="T260_1">A</text:span></text:p>
            </table:table-cell>
          </table:table-row>
          <table:table-row table:style-name="Row32">
            <table:table-cell table:style-name="Cell110" table:number-columns-spanned="2">
              <text:p text:style-name="P261"><text:span text:style-name="T261_1">Impact<text:s/>weighting<text:s/>(%):<text:s text:c="2"/></text:span></text:p>
            </table:table-cell>
            <table:covered-table-cell/>
            <table:table-cell table:style-name="Cell111">
              <text:p text:style-name="P262"><text:span text:style-name="T262_1">2</text:span><text:span text:style-name="T262_2">0</text:span></text:p>
            </table:table-cell>
            <table:table-cell table:style-name="Cell112">
              <text:p text:style-name="P263"><text:span text:style-name="T263_1">Weighting<text:s/>revised<text:s/>since<text:s/>last<text:s/>AR?<text:s/></text:span></text:p>
            </table:table-cell>
            <table:table-cell table:style-name="Cell113">
              <text:p text:style-name="P264"><text:span text:style-name="T264_1">N/A</text:span></text:p>
            </table:table-cell>
          </table:table-row>
        </table:table>
        <text:p text:style-name="P265"/>
        <table:table table:style-name="Table11">
          <table:table-column table:style-name="Column44"/>
          <table:table-column table:style-name="Column45"/>
          <table:table-column table:style-name="Column46"/>
          <table:table-row table:style-name="Row33">
            <table:table-cell table:style-name="Cell114">
              <text:p text:style-name="P266"><text:span text:style-name="T266_1">Indicator(s)</text:span></text:p>
            </table:table-cell>
            <table:table-cell table:style-name="Cell115">
              <text:p text:style-name="P267"><text:span text:style-name="T267_1">Milestone(s)<text:s/>for<text:s/>this<text:s/>review</text:span></text:p>
            </table:table-cell>
            <table:table-cell table:style-name="Cell116">
              <text:p text:style-name="P268"><text:span text:style-name="T268_1">Progress<text:s/></text:span></text:p>
            </table:table-cell>
          </table:table-row>
          <table:table-row table:style-name="Row34">
            <table:table-cell table:style-name="Cell117">
              <text:p text:style-name="P269"><text:span text:style-name="T269_1">Number<text:s/>of<text:s/>innovative<text:s/>policy<text:s/>instruments<text:s/>or<text:s/>tools<text:s/>introduced<text:s/>or<text:s/>piloted<text:s/>in<text:s/>ASEAN<text:s/>or<text:s/>AMS<text:s/>institutions<text:s/>and<text:s/>private<text:s/>sectors<text:s/>(disaggregated<text:s/>by<text:s/>products<text:s/>that<text:s/>include<text:s/>women/MSMEs<text:s/>focused<text:s/>or<text:s/>related<text:s/>content)</text:span></text:p>
            </table:table-cell>
            <table:table-cell table:style-name="Cell118">
              <text:p text:style-name="P270"><text:span text:style-name="T270_1">At<text:s/>least<text:s/>two<text:s/>policy<text:s/>instruments<text:s/>are<text:s/>introduced<text:s/>or<text:s/>piloted</text:span></text:p>
            </table:table-cell>
            <table:table-cell table:style-name="Cell119">
              <text:p text:style-name="P271"><text:span text:style-name="T271_1">Two<text:s/>innovative<text:s/>tools<text:s/>were<text:s/>introduced<text:s/>or<text:s/>piloted<text:s/>during<text:s/>the<text:s/>reporting<text:s/>period:<text:s/>the<text:s/>Regional<text:s/>IP<text:s/>Toolkit<text:s/>No.<text:s/>1<text:s/>on<text:s/>Trademarks<text:s/>and<text:s/>Digital<text:s/>Branding<text:s/>under<text:s/>RRp,<text:s/>and<text:s/>the<text:s/></text:span><text:span text:style-name="T271_2"><text:s/></text:span><text:span text:style-name="T271_3"><text:s/>tech-enabled<text:s/>solutions<text:s/>for<text:s/>consumer<text:s/>protection</text:span><text:span text:style-name="T271_4"><text:s/>under<text:s/>FSp,</text:span></text:p>
            </table:table-cell>
          </table:table-row>
          <table:table-row table:style-name="Row35">
            <table:table-cell table:style-name="Cell120">
              <text:p text:style-name="P272"><text:span text:style-name="T272_1">Documented<text:s/>examples<text:s/>of<text:s/>pilot<text:s/>outcomes<text:s/>or<text:s/>lessons<text:s/>integrated<text:s/>into<text:s/>wider<text:s/>ASEAN<text:s/>or<text:s/>AMS<text:s/>policy<text:s/>processes<text:s/>(disaggregated<text:s/>with<text:s/>focus<text:s/>on<text:s/>women<text:s/>or<text:s/>MSMEs)</text:span></text:p>
            </table:table-cell>
            <table:table-cell table:style-name="Cell121">
              <text:p text:style-name="P273"><text:span text:style-name="T273_1">At<text:s/>least<text:s/>one<text:s/>documented<text:s/>example<text:s/>produced</text:span></text:p>
            </table:table-cell>
            <table:table-cell table:style-name="Cell122">
              <text:p text:style-name="P274"><text:span text:style-name="T274_1">One<text:s/>documented<text:s/>example<text:s/>was<text:s/>completed<text:s/>through<text:s/>the<text:s/>IP<text:s/>Toolkit<text:s/>case<text:s/>study,<text:s/>which<text:s/>captured<text:s/></text:span><text:span text:style-name="T274_2">results</text:span><text:span text:style-name="T274_3"><text:s/>and<text:s/>lessons<text:s/>from<text:s/>the<text:s/>Toolkit<text:s/>and<text:s/>accompanying<text:s/>webinars,<text:s/>including<text:s/>improved<text:s/>participant<text:s/>confidence,<text:s/>practical<text:s/>application<text:s/>of<text:s/>IP<text:s/>knowledge,<text:s/>and<text:s/>relevance<text:s/>for<text:s/>MSMEs<text:s/>and<text:s/>women<text:s/>entrepreneurs.</text:span></text:p>
            </table:table-cell>
          </table:table-row>
        </table:table>
        <text:p text:style-name="P275"/>
        <text:p text:style-name="P276"><text:span text:style-name="T276_1">Briefly<text:s/>describe<text:s/>the<text:s/>output’s<text:s/>activities<text:s/>and<text:s/>provide<text:s/>supporting<text:s/>narrative<text:s/>for<text:s/>the<text:s/>score.<text:s/></text:span><text:span text:style-name="T276_2">[max<text:s/>1/2<text:s/>page]<text:s/></text:span></text:p>
        <text:p text:style-name="P277"/>
        <text:p text:style-name="P278"><text:span text:style-name="T278_1">During<text:s/></text:span><text:span text:style-name="T278_2">the<text:s/>reporting<text:s/>period,<text:s/>two<text:s/>instruments<text:s/>were<text:s/>introduced<text:s/>or<text:s/>piloted<text:s/>against<text:s/>this<text:s/>output:<text:s/>the<text:s/>Regional<text:s/>IP<text:s/>Toolkit<text:s/>No.<text:s/>1<text:s/>on<text:s/>Trademarks<text:s/>and<text:s/>Digital<text:s/>Branding<text:s/>under<text:s/>the<text:s/></text:span><text:span text:style-name="T278_3">RRp</text:span><text:span text:style-name="T278_4">,<text:s/>and<text:s/>the<text:s/></text:span><text:span text:style-name="T278_5">tech-enabled<text:s/>solutions<text:s/>for<text:s/>consumer<text:s/>protection</text:span><text:span text:style-name="T278_6"><text:s/>under<text:s/>th</text:span><text:span text:style-name="T278_7">e<text:s/>FSp</text:span><text:span text:style-name="T278_8">.<text:s/>The<text:s/>IP<text:s/>Toolkit<text:s/>was<text:s/>completed<text:s/>and<text:s/>rolled<text:s/>out<text:s/>through<text:s/>webinars<text:s/>across</text:span><text:span text:style-name="T278_9"><text:s/>AMS,<text:s/></text:span><text:span text:style-name="T278_10">with<text:s/>accompanying<text:s/>evidence<text:s/>showing<text:s/>that<text:s/>it<text:s/>provided<text:s/>practical<text:s/>guidance<text:s/>for<text:s/>MSMEs<text:s/>and<text:s/>women<text:s/>entrepreneurs<text:s/>on<text:s/>trademark<text:s/>registration,<text:s/>digital<text:s/>branding,<text:s/>brand<text:s/>audits,<text:s/>commercialisation<text:s/>of<text:s/>IP<text:s/>assets,<text:s/>and<text:s/>responding<text:s/>to<text:s/>online<text:s/>infringement.<text:s/>The<text:s/></text:span><text:span text:style-name="T278_11">tech-enabled<text:s/>solutions<text:s/>for<text:s/>consumer<text:s/>protection</text:span><text:span text:style-name="T278_12"><text:s/>literacy<text:s/>workstream<text:s/>also<text:s/>progressed<text:s/>from<text:s/>concept<text:s/>development<text:s/>to<text:s/>design<text:s/>and<text:s/>early<text:s/>implementation<text:s/>readiness<text:s/>in<text:s/>the<text:s/>Philippines,<text:s/>including<text:s/>refinement<text:s/>of<text:s/>the<text:s/>value<text:s/>proposition,<text:s/>exploration<text:s/>of<text:s/>institutional<text:s/>integration<text:s/>through<text:s/>BSP<text:s/>structures,<text:s/>and<text:s/>completion<text:s/>of<text:s/>a<text:s/>strawman<text:s/>prototype.<text:s/>Together,<text:s/>these<text:s/>examples<text:s/>show<text:s/>that<text:s/>the<text:s/>programme<text:s/>is<text:s/>beginning<text:s/>to<text:s/>move<text:s/>beyond<text:s/>conventional<text:s/>technical<text:s/>assistance<text:s/>and<text:s/>knowledge<text:s/>products<text:s/>towards<text:s/>practical<text:s/>tools<text:s/>that<text:s/>can<text:s/>be<text:s/>tested,<text:s/>adapted<text:s/>and<text:s/>potentially<text:s/>scaled<text:s/>by<text:s/>ASEAN,<text:s/>AMS<text:s/>institutions<text:s/>and<text:s/>private<text:s/>sector<text:s/>actors.</text:span></text:p>
        <text:p text:style-name="P279"/>
        <text:p text:style-name="P280"/>
        <text:p text:style-name="P281"><text:span text:style-name="T281_1">The<text:s/>IP<text:s/>Toolkit<text:s/>and<text:s/>accompanying<text:s/>webinars<text:s/>helped<text:s/>shift<text:s/>participants’<text:s/>understanding<text:s/>of<text:s/>intellectual<text:s/>property<text:s/>from<text:s/>a<text:s/>legal<text:s/>compliance<text:s/>issue<text:s/>to<text:s/>a<text:s/>commercial<text:s/>asset<text:s/>that<text:s/>can<text:s/>support<text:s/>business<text:s/>growth.<text:s/></text:span><text:span text:style-name="T281_2">Toolkit<text:s/>1,<text:s/>focused<text:s/>on<text:s/>trademarks<text:s/>and<text:s/>digital<text:s/>branding,<text:s/>was<text:s/>completed<text:s/>in<text:s/>November<text:s/>2025,<text:s/>with<text:s/>accompanying<text:s/>webinars<text:s/>completed<text:s/>by<text:s/>mid-March<text:s/>2026<text:s/>and<text:s/>tailored<text:s/>to<text:s/>the<text:s/>needs<text:s/>of<text:s/>participating<text:s/>AMS.<text:s/>The<text:s/>Toolkit<text:s/>is<text:s/>now<text:s/>being<text:s/>taken<text:s/>forward<text:s/>for<text:s/>wider<text:s/>regional<text:s/>accessibility,<text:s/>with<text:s/></text:span><text:span text:style-name="T281_3">the<text:s/>Office<text:s/>for<text:s/>Product<text:s/>Safety<text:s/>and<text:s/>Standards<text:s/>(</text:span><text:span text:style-name="T281_4">OPSS</text:span><text:span text:style-name="T281_5">)</text:span><text:span text:style-name="T281_6">/</text:span><text:span text:style-name="T281_7"><text:s/></text:span><text:span text:style-name="T281_8">Intellectual<text:s/>Property<text:s/>Office<text:s/>(</text:span><text:span text:style-name="T281_9">IPO</text:span><text:span text:style-name="T281_10">)</text:span><text:span text:style-name="T281_11"><text:s/>coordinating<text:s/>with<text:s/>ASEC<text:s/>and<text:s/></text:span><text:span text:style-name="T281_12">ASEAN<text:s/>Working<text:s/>Group<text:s/>on<text:s/>Intellectual<text:s/>Property<text:s/>Cooperation<text:s/>(</text:span><text:span text:style-name="T281_13">AWGIPC</text:span><text:span text:style-name="T281_14">)</text:span><text:span text:style-name="T281_15"><text:s/>to<text:s/>facilitate<text:s/>its<text:s/>upload<text:s/>to<text:s/>the<text:s/>ASEAN<text:s/>IP<text:s/>Portal.<text:s/>While<text:s/>this<text:s/>publication<text:s/>process<text:s/>is<text:s/>still<text:s/>underway,<text:s/>early<text:s/>dissemination<text:s/>through<text:s/>the<text:s/>webinars<text:s/>has<text:s/>already<text:s/>generated<text:s/></text:span><text:span text:style-name="T281_16">practical<text:s/>examples<text:s/>of<text:s/>uptake.</text:span><text:span text:style-name="T281_17"><text:s/>MSME<text:s/>participants<text:s/>reported<text:s/>greater<text:s/>confidence<text:s/>in<text:s/>conducting<text:s/>brand<text:s/>audits,<text:s/>developing<text:s/>trademark<text:s/>registration<text:s/>plans,<text:s/>strengthening<text:s/>digital<text:s/>branding<text:s/>strategies,<text:s/>and<text:s/>identifying<text:s/>potential<text:s/>online<text:s/>infringement<text:s/>risks.<text:s/>Some<text:s/>participants<text:s/>indicated<text:s/>that<text:s/>the<text:s/>Toolkit<text:s/>prompted<text:s/>them<text:s/>to<text:s/>consider<text:s/>practical<text:s/>actions<text:s/>such<text:s/>as<text:s/>protecting<text:s/>their<text:s/>trademarks<text:s/>before<text:s/>expanding<text:s/>into<text:s/>new<text:s/>markets<text:s/>or<text:s/>using<text:s/>IP<text:s/>assets<text:s/>more<text:s/>strategically<text:s/>to<text:s/>support<text:s/>licensing,<text:s/>partnerships<text:s/>and<text:s/>cross-border<text:s/>digital<text:s/>trade.<text:s/>Women’s<text:s/>business<text:s/>associations<text:s/>and<text:s/>government<text:s/>stakeholders<text:s/>also<text:s/>highlighted<text:s/>that<text:s/>the<text:s/>Toolkit’s<text:s/>practical<text:s/>format<text:s/>made<text:s/>complex<text:s/>IP<text:s/>concepts<text:s/>more<text:s/>accessible<text:s/>for<text:s/>MSMEs,<text:s/>women<text:s/>entrepreneurs<text:s/>and<text:s/>smaller<text:s/>online<text:s/>businesses,<text:s/>particularly<text:s/>where<text:s/>materials<text:s/>could<text:s/>be<text:s/>adapted<text:s/>to<text:s/>local<text:s/>contexts.<text:s/>These<text:s/>early<text:s/>examples<text:s/>suggest<text:s/>the<text:s/>Toolkit<text:s/>is<text:s/>helping<text:s/>translate<text:s/>technical<text:s/>IP<text:s/>knowledge<text:s/>into<text:s/>business<text:s/>decisions<text:s/>and<text:s/>practices<text:s/>that<text:s/>can<text:s/>support<text:s/>enterprise<text:s/>growth<text:s/>and<text:s/>market<text:s/>participation.</text:span></text:p>
        <text:p text:style-name="P282"/>
        <text:p text:style-name="P283"><text:span text:style-name="T283_1">Overall,<text:s/>performance<text:s/>under<text:s/>this<text:s/>output<text:s/>is<text:s/>broadly<text:s/>on<text:s/>track,<text:s/>with<text:s/>both<text:s/>reported<text:s/>indicators<text:s/>achieved<text:s/>for<text:s/>the<text:s/>year:<text:s/>two<text:s/>innovative<text:s/>tools<text:s/>introduced<text:s/>or<text:s/>piloted,<text:s/>and<text:s/>one<text:s/>documented<text:s/>example<text:s/>of<text:s/>pilot<text:s/>outcomes<text:s/>captured<text:s/>through<text:s/>the<text:s/>IP<text:s/>Toolkit<text:s/>case<text:s/>study.<text:s/>However,<text:s/>evidence<text:s/>remains<text:s/>at<text:s/>an<text:s/>early<text:s/>stage.<text:s/>For<text:s/>the<text:s/>IP<text:s/>Toolkit,<text:s/>the<text:s/>case<text:s/>study<text:s/>provides<text:s/>credible<text:s/>evidence<text:s/>of<text:s/>improved<text:s/>confidence,<text:s/>perceived<text:s/>usefulness<text:s/>and<text:s/>likely<text:s/>application,<text:s/>but<text:s/>there<text:s/>is<text:s/>not<text:s/>yet<text:s/>a<text:s/>mechanism<text:s/>to<text:s/>systematically<text:s/>track<text:s/>whether<text:s/>these<text:s/>capability<text:s/>gains<text:s/>translate<text:s/>into<text:s/>concrete<text:s/>IP<text:s/>registrations,<text:s/>enforcement<text:s/>actions,<text:s/>business<text:s/>growth,<text:s/>or<text:s/>sustained<text:s/>institutional<text:s/>use.<text:s/>For<text:s/>the<text:s/></text:span><text:span text:style-name="T283_2">tech-enabled<text:s/>solutions<text:s/>for<text:s/>consumer<text:s/>protection</text:span><text:span text:style-name="T283_3">,<text:s/>progress<text:s/>is<text:s/>promising<text:s/>but<text:s/>still<text:s/>at<text:s/>prototype<text:s/>and<text:s/>early<text:s/>testing<text:s/>stage;<text:s/>the<text:s/>next<text:s/>phase<text:s/>will<text:s/>need<text:s/>to<text:s/>ensure<text:s/>responsible<text:s/>AI<text:s/>design,<text:s/>user<text:s/>testing,<text:s/>data<text:s/>protection,<text:s/>safeguards<text:s/>for<text:s/>underserved<text:s/>users,<text:s/>and<text:s/>clear<text:s/>institutional<text:s/>ownership<text:s/>before<text:s/>wider<text:s/>roll-out<text:s/>or<text:s/>replication<text:s/>is<text:s/>considered.<text:s/></text:span></text:p>
        <text:p text:style-name="P284"/>
        <text:p text:style-name="P285"><text:span text:style-name="T285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85_2">[1<text:s/>paragraph]</text:span></text:p>
        <text:p text:style-name="P286"/>
        <text:p text:style-name="P287"><text:span text:style-name="T287_1">This<text:s/>is<text:s/>the<text:s/>first<text:s/>annual<text:s/>review<text:s/>in<text:s/>which<text:s/>the<text:s/>newly<text:s/>developed<text:s/>programme-level<text:s/>results<text:s/>framework<text:s/>has<text:s/>been<text:s/>applied,<text:s/>following<text:s/>its<text:s/>creation<text:s/>during<text:s/>the<text:s/>past<text:s/>year.<text:s/>As<text:s/>such,<text:s/>there<text:s/>have<text:s/>been<text:s/>no<text:s/>major<text:s/>changes<text:s/>to<text:s/>the<text:s/>substance<text:s/>of<text:s/>the<text:s/>programme-level<text:s/>output<text:s/>framework<text:s/>at<text:s/>this<text:s/>stage.<text:s/></text:span></text:p>
        <text:p text:style-name="P288"/>
        <text:p text:style-name="P289"><text:span text:style-name="T28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89_2">[1-2<text:s/>paragraphs]</text:span></text:p>
        <text:p text:style-name="P290"/>
        <text:p text:style-name="P291"><text:span text:style-name="T291_1">No<text:s/>specific<text:s/>recommendation<text:s/>was<text:s/>made<text:s/>for<text:s/>this<text:s/>output<text:s/>last<text:s/>year,<text:s/>as<text:s/>the<text:s/>programme-level<text:s/>results<text:s/>framework<text:s/>is<text:s/>newly<text:s/>being<text:s/>used<text:s/>in<text:s/>this<text:s/>annual<text:s/>review<text:s/>cycle;<text:s/>however,<text:s/>this<text:s/>year’s<text:s/>evidence<text:s/>shows<text:s/>that<text:s/>the<text:s/>output<text:s/>is<text:s/>now<text:s/>generating<text:s/>credible<text:s/>examples,<text:s/>particularly<text:s/>through<text:s/>the<text:s/>IP<text:s/>Toolkit<text:s/>and<text:s/>the<text:s/>AI-driven<text:s/>financial<text:s/>literacy<text:s/>prototype</text:span><text:span text:style-name="T291_2">.</text:span></text:p>
        <text:p text:style-name="P292"/>
        <text:p text:style-name="P293"><text:span text:style-name="T293_1">For<text:s/>next<text:s/>year,<text:s/>the<text:s/>programme<text:s/>should<text:s/>strengthen<text:s/>this<text:s/>output<text:s/>by<text:s/>developing<text:s/>a<text:s/>simple<text:s/>“pilot-to-uptake”<text:s/>tracking<text:s/>approach<text:s/>for<text:s/>each<text:s/>tool,<text:s/>including<text:s/>baseline/user<text:s/>needs,<text:s/>pilot<text:s/>scope,<text:s/>intended<text:s/>users,<text:s/>institutional<text:s/>owner,<text:s/>safeguarding<text:s/>or<text:s/>responsible-use<text:s/>requirements,<text:s/>short<text:s/>follow-up<text:s/>surveys<text:s/>or<text:s/>interviews,<text:s/>and<text:s/>documented<text:s/>evidence<text:s/>of<text:s/>application<text:s/>three<text:s/>to<text:s/>six<text:s/>months<text:s/>after<text:s/>delivery.</text:span></text:p>
        <text:p text:style-name="P294"/>
        <text:p text:style-name="P295"/>
        <text:h text:style-name="P296" text:outline-level="2"><text:span text:style-name="T296_1">D:<text:s/>VALUE<text:s/>FOR<text:s/>MONEY<text:s/></text:span><text:span text:style-name="T296_2">(1<text:s/>page)</text:span></text:h>
        <text:p text:style-name="P297"/>
        <text:p text:style-name="P298"/>
        <text:p text:style-name="P299"><text:span text:style-name="T299_1">Over<text:s/>the<text:s/>course<text:s/>of<text:s/>the<text:s/>appraisal<text:s/>period,<text:s/>the<text:s/>EIP<text:s/>transitioned<text:s/>into<text:s/>full<text:s/>delivery<text:s/>phase<text:s/>across<text:s/>all<text:s/>three<text:s/>pillars</text:span><text:span text:style-name="T299_2">;</text:span><text:span text:style-name="T299_3"><text:s/>however,<text:s/>they<text:s/>remain<text:s/>at<text:s/>differing<text:s/></text:span><text:span text:style-name="T299_4">stages<text:s/>of<text:s/></text:span><text:span text:style-name="T299_5">maturit</text:span><text:span text:style-name="T299_6">y</text:span><text:span text:style-name="T299_7"><text:s/>(i.e.<text:s/>the<text:s/>open<text:s/>trade<text:s/>pillar<text:s/></text:span><text:span text:style-name="T299_8">was<text:s/>the<text:s/>final<text:s/>pillar<text:s/>to<text:s/>be</text:span><text:span text:style-name="T299_9"><text:s/></text:span><text:span text:style-name="T299_10">onboarded<text:s/>and</text:span><text:span text:style-name="T299_11"><text:s/>completed<text:s/>its<text:s/>inception<text:s/>phase<text:s/>at<text:s/>the<text:s/>end<text:s/>of<text:s/>Q2<text:s/>FY25/26)</text:span><text:span text:style-name="T299_12">.<text:s/>Value<text:s/>for<text:s/>money<text:s/></text:span><text:span text:style-name="T299_13">(VfM)</text:span><text:span text:style-name="T299_14"><text:s/>has<text:s/>been<text:s/>assessed<text:s/>using<text:s/>the<text:s/>5Es<text:s/></text:span><text:span text:style-name="T299_15">of<text:s/>FCDO’s<text:s/>value<text:s/>for<text:s/>money<text:s/>framework<text:s/>–<text:s/>economy,<text:s/>efficiency,<text:s/>effi</text:span><text:span text:style-name="T299_16">ciency,<text:s/></text:span><text:span text:style-name="T299_17">effectiveness</text:span><text:span text:style-name="T299_18">,<text:s/>equity<text:s/>and<text:s/>cost-effectiveness.</text:span></text:p>
        <text:p text:style-name="P300"/>
        <text:p text:style-name="P301"><text:span text:style-name="T301_1">ECONOMY</text:span><text:span text:style-name="T301_2">:<text:s/></text:span><text:span text:style-name="T301_3">OPSS</text:span><text:span text:style-name="T301_4"><text:s/>operates<text:s/>with<text:s/>an<text:s/></text:span><text:span text:style-name="T301_5">integrated<text:s/>network<text:s/>of<text:s/>attachés,<text:s/>all<text:s/>of<text:s/>whom<text:s/>have<text:s/>expertise<text:s/>in<text:s/>working<text:s/>with<text:s/>ASEAN<text:s/>bodies<text:s/>and<text:s/></text:span><text:span text:style-name="T301_6">A</text:span><text:span text:style-name="T301_7">MS</text:span><text:span text:style-name="T301_8"><text:s/>governments</text:span><text:span text:style-name="T301_9">.</text:span><text:span text:style-name="T301_10"><text:s/>Delivery<text:s/>is<text:s/></text:span><text:span text:style-name="T301_11">further<text:s/></text:span><text:span text:style-name="T301_12">supported<text:s/>by<text:s/>UK<text:s/>experts<text:s/>and<text:s/>local<text:s/>contractors</text:span><text:span text:style-name="T301_13">,<text:s/>where<text:s/>needed</text:span><text:span text:style-name="T301_14">.<text:s/>Together<text:s/>these<text:s/>components<text:s/></text:span><text:span text:style-name="T301_15">represent<text:s/>better<text:s/>VfM<text:s/>as<text:s/>it<text:s/>supports<text:s/>more<text:s/>effective<text:s/>use<text:s/>of<text:s/>UK<text:s/>experts<text:s/>remotely<text:s/>and<text:s/>in-person,<text:s/>reducing<text:s/>travel<text:s/>costs<text:s/></text:span><text:span text:style-name="T301_16">and</text:span><text:span text:style-name="T301_17"><text:s/>harnessing<text:s/>local<text:s/>expertise<text:s/>and<text:s/>context.</text:span><text:span text:style-name="T301_18"><text:s/>For</text:span><text:span text:style-name="T301_19"><text:s/>FSp</text:span><text:span text:style-name="T301_20"><text:s/>and<text:s/></text:span><text:span text:style-name="T301_21">OTp</text:span><text:span text:style-name="T301_22">,<text:s/>Cadmus<text:s/></text:span><text:span text:style-name="T301_23">includes<text:s/></text:span><text:span text:style-name="T301_24">specialist<text:s/>UK<text:s/>and<text:s/>regional<text:s/>expertise<text:s/></text:span><text:span text:style-name="T301_25">in</text:span><text:span text:style-name="T301_26"><text:s/>its<text:s/>consortium</text:span><text:span text:style-name="T301_27">.</text:span><text:span text:style-name="T301_28"><text:s/></text:span><text:span text:style-name="T301_29">Economy<text:s/>indicators<text:s/>provided<text:s/>by<text:s/>Cadmus</text:span><text:span text:style-name="T301_30"><text:s/></text:span><text:span text:style-name="T301_31">show</text:span><text:span text:style-name="T301_32"><text:s/>overhead<text:s/>costs<text:s/>as<text:s/>a<text:s/>percentage<text:s/>of<text:s/>total<text:s/>spend<text:s/></text:span><text:span text:style-name="T301_33">were<text:s/>maintained<text:s/>at<text:s/>below<text:s/>14%</text:span><text:span text:style-name="T301_34"><text:s/>and<text:s/>specialist<text:s/>fees<text:s/></text:span><text:span text:style-name="T301_35">and</text:span><text:span text:style-name="T301_36"><text:s/>within<text:s/>the<text:s/>rate<text:s/>card<text:s/>caps,<text:s/>as<text:s/>presented<text:s/>in<text:s/>their<text:s/>initial<text:s/>bid.</text:span></text:p>
        <text:p text:style-name="P302"/>
        <text:p text:style-name="P303"><text:span text:style-name="T303_1">EFFICIENCY</text:span><text:span text:style-name="T303_2">:<text:s/></text:span><text:span text:style-name="T303_3">t</text:span><text:span text:style-name="T303_4">he<text:s/>EIP<text:s/>has<text:s/>successfully<text:s/></text:span><text:span text:style-name="T303_5">achieved</text:span><text:span text:style-name="T303_6"><text:s/>or<text:s/>exceed</text:span><text:span text:style-name="T303_7">ed<text:s/>the</text:span><text:span text:style-name="T303_8"><text:s/>majority<text:s/>of<text:s/>the</text:span><text:span text:style-name="T303_9"><text:s/>expected<text:s/>outputs<text:s/>under<text:s/></text:span><text:span text:style-name="T303_10">the<text:s/></text:span><text:span text:style-name="T303_11">logframe.<text:s/></text:span><text:span text:style-name="T303_12"><text:s/></text:span></text:p>
        <text:p text:style-name="P304"/>
        <text:p text:style-name="P305"><text:span text:style-name="T305_1">The</text:span><text:span text:style-name="T305_2"><text:s/>review<text:s/>team<text:s/>noted<text:s/>the</text:span><text:span text:style-name="T305_3"><text:s/>success<text:s/>of<text:s/>the<text:s/>attaché<text:s/>model</text:span><text:span text:style-name="T305_4"><text:s/>(for<text:s/>OPSS)</text:span><text:span text:style-name="T305_5"><text:s/>and<text:s/>utilising<text:s/>regional<text:s/>expertise<text:s/>(for<text:s/>Cadmus)</text:span><text:span text:style-name="T305_6"><text:s/></text:span><text:span text:style-name="T305_7">in<text:s/>delivering<text:s/>high-quality<text:s/>outputs</text:span><text:span text:style-name="T305_8">.<text:s/></text:span><text:span text:style-name="T305_9">As</text:span><text:span text:style-name="T305_10"><text:s/></text:span><text:span text:style-name="T305_11">attachés<text:s/>and<text:s/>regional<text:s/>experts</text:span><text:span text:style-name="T305_12"><text:s/>have<text:s/>built<text:s/>strong<text:s/>relationships<text:s/>with<text:s/>their<text:s/>counte</text:span><text:span text:style-name="T305_13">rparts<text:s/>which<text:s/>has<text:s/>enabled<text:s/>delivery<text:s/>to<text:s/>be<text:s/>responsive,<text:s/>context-specific<text:s/>and<text:s/>ali</text:span><text:span text:style-name="T305_14">gned<text:s/>with<text:s/>established<text:s/>work<text:s/>plans.</text:span><text:span text:style-name="T305_15"><text:s/></text:span><text:span text:style-name="T305_16">All<text:s/>d</text:span><text:span text:style-name="T305_17">elivery<text:s/>partners<text:s/>have<text:s/>sought<text:s/>to<text:s/>organise<text:s/>events<text:s/>(hybrid<text:s/>and<text:s/>in-person)<text:s/>to<text:s/>coincide<text:s/>with<text:s/>pre-planned<text:s/>in-person<text:s/>ASEAN<text:s/>regional<text:s/>events,<text:s/>to<text:s/>maximise<text:s/>attendance<text:s/>and<text:s/>reduce<text:s/>AMS<text:s/>travel<text:s/>costs.<text:s/>Th</text:span><text:span text:style-name="T305_18">e<text:s/>need<text:s/>to<text:s/>move<text:s/></text:span><text:span text:style-name="T305_19">to<text:s/>an<text:s/></text:span><text:span text:style-name="T305_20">increased</text:span><text:span text:style-name="T305_21"><text:s/>virtual<text:s/>and<text:s/>hybrid<text:s/>modality<text:s/></text:span><text:span text:style-name="T305_22">was<text:s/>further<text:s/></text:span><text:span text:style-name="T305_23">exacerbated</text:span><text:span text:style-name="T305_24"><text:s/>due<text:s/>to</text:span><text:span text:style-name="T305_25"><text:s/>rising<text:s/>fuel<text:s/>costs<text:s/>in<text:s/>the<text:s/>region</text:span><text:span text:style-name="T305_26"><text:s/>without<text:s/>hampering<text:s/>the<text:s/>interventions’<text:s/>objectives</text:span><text:span text:style-name="T305_27">.</text:span><text:span text:style-name="T305_28">,<text:s/></text:span><text:span text:style-name="T305_29">The<text:s/>delivery<text:s/>partners<text:s/>have<text:s/>sought<text:s/>to<text:s/></text:span><text:span text:style-name="T305_30">collaborate<text:s/></text:span><text:span text:style-name="T305_31">with<text:s/>other</text:span><text:span text:style-name="T305_32"><text:s/>development<text:s/>partners,</text:span><text:span text:style-name="T305_33"><text:s/>organisation</text:span><text:span text:style-name="T305_34">s</text:span><text:span text:style-name="T305_35"><text:s/>and<text:s/>multilateral<text:s/>insitutions</text:span><text:span text:style-name="T305_36">.<text:s/>This</text:span><text:span text:style-name="T305_37"><text:s/>collaboration<text:s/>has<text:s/>not<text:s/>only<text:s/>improved<text:s/>efficiency<text:s/>by</text:span><text:span text:style-name="T305_38"><text:s/>maximising</text:span><text:span text:style-name="T305_39"><text:s/></text:span><text:span text:style-name="T305_40">complementary<text:s/></text:span><text:span text:style-name="T305_41">organisational<text:s/>expertise<text:s/>and<text:s/>reducing<text:s/>the<text:s/>cost-burden<text:s/></text:span><text:span text:style-name="T305_42">but<text:s/>effect</text:span><text:span text:style-name="T305_43">iveness,<text:s/>as<text:s/>duplication<text:s/>and<text:s/>overlap<text:s/>between<text:s/>the<text:s/>EIP<text:s/>and<text:s/>other<text:s/>program</text:span><text:span text:style-name="T305_44">mes</text:span><text:span text:style-name="T305_45"><text:s/>are<text:s/>minimised</text:span><text:span text:style-name="T305_46">.<text:s/></text:span><text:span text:style-name="T305_47"><text:s/>This<text:s/>is<text:s/>evidenced<text:s/>by<text:s/>the<text:s/>collaboration<text:s/>between<text:s/>OPSS<text:s/>and<text:s/>the<text:s/>Asian<text:s/>Development<text:s/>Bank</text:span><text:span text:style-name="T305_48"><text:s/>(ADB</text:span><text:span text:style-name="T305_49">)</text:span><text:span text:style-name="T305_50"><text:s/>in<text:s/>supporting<text:s/>the<text:s/>implementation<text:s/>of<text:s/>good<text:s/>regulatory<text:s/>practices<text:s/>in<text:s/>Cambodia.</text:span><text:span text:style-name="T305_51"><text:s/></text:span></text:p>
        <text:p text:style-name="P306"/>
        <text:p text:style-name="P307"><text:span text:style-name="T307_1">EFFECTIVENESS</text:span><text:span text:style-name="T307_2">:<text:s/></text:span><text:span text:style-name="T307_3">t</text:span><text:span text:style-name="T307_4">he<text:s/>programme,<text:s/>in<text:s/>particular,<text:s/>RRp<text:s/>is<text:s/>beginning<text:s/>to<text:s/>demonstrate<text:s/>tangible<text:s/>progress<text:s/>towards<text:s/>outcomes.<text:s/>Delivery<text:s/>here<text:s/>is<text:s/>increasingly<text:s/></text:span><text:span text:style-name="T307_5">focused</text:span><text:span text:style-name="T307_6"><text:s/>on<text:s/>supporting<text:s/>the<text:s/>implementation<text:s/>of<text:s/></text:span><text:span text:style-name="T307_7">reforms</text:span><text:span text:style-name="T307_8">,<text:s/>reflecting<text:s/>the<text:s/>investment<text:s/>made<text:s/>in<text:s/>building<text:s/>credibility<text:s/>and<text:s/>foundations<text:s/>through<text:s/>initial<text:s/></text:span><text:span text:style-name="T307_9">capacity<text:s/>building<text:s/></text:span><text:span text:style-name="T307_10">or<text:s/>knowledge<text:s/>transfer</text:span><text:span text:style-name="T307_11">.</text:span><text:span text:style-name="T307_12"><text:s/></text:span><text:span text:style-name="T307_13"><text:s/></text:span><text:span text:style-name="T307_14">Across<text:s/>the<text:s/>three<text:s/>pillars,<text:s/>t</text:span><text:span text:style-name="T307_15">his<text:s/>has<text:s/>been<text:s/>supported<text:s/>by<text:s/></text:span><text:span text:style-name="T307_16">promoting<text:s/></text:span><text:span text:style-name="T307_17">a<text:s/>degree<text:s/>of<text:s/>agility<text:s/>and<text:s/>flexibility<text:s/>to<text:s/>adjust<text:s/>resources<text:s/>and<text:s/>activities<text:s/>in<text:s/>response<text:s/>to<text:s/>evolving<text:s/>priorities<text:s/>and<text:s/>needs<text:s/>to<text:s/>capitalise<text:s/>on<text:s/>new<text:s/>opportunities<text:s/>and<text:s/>challenges,<text:s/>helping<text:s/>to<text:s/>maximise<text:s/>the<text:s/>impact<text:s/>of<text:s/>programme<text:s/>interventions,<text:s/>allowing<text:s/>the<text:s/>programme<text:s/>to<text:s/>replicate<text:s/>and<text:s/>scale<text:s/>impactful<text:s/>interventions<text:s/>and<text:s/>pause<text:s/>less<text:s/>successful<text:s/>activities.<text:s/></text:span><text:span text:style-name="T307_18">This<text:s/>was<text:s/>demonstrated<text:s/>by<text:s/>OTp</text:span><text:span text:style-name="T307_19"><text:s/>whereby<text:s/>it<text:s/>was<text:s/>able<text:s/>to<text:s/>scale<text:s/>an<text:s/>impactful<text:s/></text:span><text:span text:style-name="T307_20">intervention</text:span><text:span text:style-name="T307_21"><text:s/>in<text:s/>more<text:s/>AMS<text:s/>under<text:s/></text:span><text:span text:style-name="T307_22">the<text:s/>outreach<text:s/>programme<text:s/>on<text:s/>the<text:s/>upgraded<text:s/>ATIGA<text:s/>and<text:s/>trade<text:s/>facilitation<text:s/>initiatives</text:span><text:span text:style-name="T307_23">.</text:span><text:span text:style-name="T307_24"><text:s/></text:span><text:span text:style-name="T307_25">Delivery<text:s/>partners<text:s/>have<text:s/>recognised<text:s/>lessons<text:s/>learned<text:s/>to<text:s/>drive<text:s/>greater<text:s/>efficiency<text:s/>and<text:s/>effectiveness;</text:span><text:span text:style-name="T307_26"><text:s/>challenges<text:s/>to<text:s/>delivery</text:span><text:span text:style-name="T307_27"><text:s/>can<text:s/>often<text:s/>be<text:s/>hampered<text:s/>by<text:s/>external<text:s/>factors<text:s/>include<text:s/>the<text:s/>host<text:s/>organisation<text:s/>or<text:s/>government’s<text:s/>capacity<text:s/>or<text:s/>change<text:s/>in<text:s/>priorities.<text:s/></text:span><text:span text:style-name="T307_28"><text:s/></text:span><text:span text:style-name="T307_29">This<text:s/></text:span><text:span text:style-name="T307_30">should</text:span><text:span text:style-name="T307_31"><text:s/>be<text:s/></text:span><text:span text:style-name="T307_32">mitigated<text:s/></text:span><text:span text:style-name="T307_33">by<text:s/>enhanced<text:s/>planning<text:s/>to<text:s/>m</text:span><text:span text:style-name="T307_34">anag</text:span><text:span text:style-name="T307_35">e<text:s/>any<text:s/>optimism<text:s/>bias,<text:s/>especially<text:s/>in<text:s/>delivering<text:s/></text:span><text:span text:style-name="T307_36">complex<text:s/>and<text:s/></text:span><text:span text:style-name="T307_37">innovative<text:s/>pilots<text:s/>and<text:s/>reform<text:s/>agendas</text:span><text:span text:style-name="T307_38">,<text:s/>such<text:s/>as<text:s/>the<text:s/></text:span><text:span text:style-name="T307_39">tech-enabled<text:s/>solutions</text:span><text:span text:style-name="T307_40"><text:s/>for<text:s/></text:span><text:span text:style-name="T307_41">consumer<text:s/>protection</text:span><text:span text:style-name="T307_42"><text:s/>and<text:s/>the<text:s/>IP<text:s/>Code<text:s/>of<text:s/>Conduct</text:span><text:span text:style-name="T307_43">.<text:s/></text:span></text:p>
        <text:p text:style-name="P308"/>
        <text:p text:style-name="P309"><text:span text:style-name="T309_1">EQUITY</text:span><text:span text:style-name="T309_2">:<text:s/></text:span><text:span text:style-name="T309_3">i</text:span><text:span text:style-name="T309_4">nclusion<text:s/>of<text:s/>women<text:s/>and<text:s/>MSMEs<text:s/>is<text:s/>a<text:s/>cross-cutting<text:s/>theme<text:s/>for<text:s/>the<text:s/>programme</text:span><text:span text:style-name="T309_5"><text:s/></text:span><text:span text:style-name="T309_6"><text:s/></text:span><text:span text:style-name="T309_7">and<text:s/></text:span><text:span text:style-name="T309_8">is<text:s/></text:span><text:span text:style-name="T309_9">underpinned<text:s/>by</text:span><text:span text:style-name="T309_10"><text:s/>the<text:s/>programme’s<text:s/></text:span><text:span text:style-name="T309_11">e</text:span><text:span text:style-name="T309_12">mpowerme</text:span><text:span text:style-name="T309_13">nt</text:span><text:span text:style-name="T309_14"><text:s/>GEDSI</text:span><text:span text:style-name="T309_15"><text:s/>ambition</text:span><text:span text:style-name="T309_16">.<text:s/></text:span><text:span text:style-name="T309_17">Data<text:s/>collected<text:s/>from<text:s/>delivery<text:s/>partners<text:s/>show<text:s/>equity<text:s/>considerations<text:s/>in<text:s/>the<text:s/>participants<text:s/>and<text:s/>beneficiaries<text:s/>of<text:s/>our<text:s/>interventions<text:s/>as<text:s/>well<text:s/>as<text:s/></text:span><text:span text:style-name="T309_18">delivery<text:s/>(e.g.<text:s/>speakers<text:s/>on<text:s/>panels,<text:s/>etc.).<text:s text:c="2"/>Products</text:span><text:span text:style-name="T309_19"><text:s/>and<text:s/>capacity<text:s/>building</text:span><text:span text:style-name="T309_20"><text:s/>such<text:s/>as<text:s/></text:span><text:span text:style-name="T309_21">the<text:s/>support<text:s/>on</text:span><text:span text:style-name="T309_22"><text:s/>standards<text:s/>development<text:s/>by<text:s/>integrating<text:s/>MSME<text:s/>and<text:s/>gender<text:s/>perspectives<text:s/>and<text:s/>IP<text:s/>toolkits<text:s/>on<text:s/>digital<text:s/>branding<text:s/>under<text:s/>RRp,<text:s/></text:span><text:span text:style-name="T309_23"><text:s/>national<text:s/>financial<text:s/>inclusions<text:s/>and<text:s/>education<text:s/>strategies<text:s/></text:span><text:span text:style-name="T309_24">under<text:s/>FSp<text:s/>and<text:s/>the<text:s/>digital<text:s/>trade<text:s/>needs<text:s/>assessments<text:s/>of<text:s/>MSMEs<text:s/>under<text:s/>OTp<text:s/>are<text:s/>examples<text:s/>of<text:s/></text:span><text:span text:style-name="T309_25">how<text:s/>the<text:s/>programme<text:s/>can<text:s/>lead<text:s/>to<text:s/>better<text:s/>outcomes<text:s/>for<text:s/>marginalised<text:s/>groups.<text:s/></text:span><text:span text:style-name="T309_26"><text:s/></text:span></text:p>
        <text:p text:style-name="P310"/>
        <text:p text:style-name="P311"><text:span text:style-name="T311_1">COST-EFFECTIVENESS</text:span><text:span text:style-name="T311_2">:<text:s/></text:span><text:span text:style-name="T311_3">t</text:span><text:span text:style-name="T311_4">he<text:s/></text:span><text:span text:style-name="T311_5">EIP<text:s/>and<text:s/>its<text:s/>three<text:s/>pillars<text:s/>currently<text:s/></text:span><text:span text:style-name="T311_6">represent<text:s/>good<text:s/>value<text:s/>for<text:s/>money,<text:s/>which<text:s/>will<text:s/>increase<text:s/>as<text:s/>the<text:s/>programme<text:s/>matures.<text:s/></text:span><text:span text:style-name="T311_7">The<text:s/>delivery<text:s/>model<text:s/>anchored<text:s/>in<text:s/>a<text:s/>regional<text:s/>mechanism<text:s/>with<text:s/>strong<text:s/>in-country<text:s/>expertise<text:s/>coupled<text:s/>with<text:s/>UK<text:s/></text:span><text:span text:style-name="T311_8">experience<text:s/></text:span><text:span text:style-name="T311_9">has<text:s/>already<text:s/></text:span><text:span text:style-name="T311_10">enabled<text:s/>policy<text:s/>influence<text:s/>and</text:span><text:span text:style-name="T311_11"><text:s/>positive<text:s/>discussion<text:s/>on</text:span><text:span text:style-name="T311_12"><text:s/>system-level<text:s/>reform<text:s/>as<text:s/>noted<text:s/>by<text:s/>the<text:s/>output<text:s/>and<text:s/>participation<text:s/>metrics</text:span><text:span text:style-name="T311_13"><text:s/>across<text:s/>all<text:s/>three<text:s/>pillars</text:span><text:span text:style-name="T311_14">.<text:s/></text:span><text:span text:style-name="T311_15"><text:s/></text:span><text:span text:style-name="T311_16">As<text:s/>the<text:s/>EIP<text:s/>reaches<text:s/>a<text:s/>steady<text:s/>state<text:s/>of<text:s/>delivery<text:s/>across<text:s/>its<text:s/>pillars,<text:s/>a</text:span><text:span text:style-name="T311_17">verage<text:s/></text:span><text:span text:style-name="T311_18">costs</text:span><text:span text:style-name="T311_19"><text:s/></text:span><text:span text:style-name="T311_20">will<text:s/></text:span><text:span text:style-name="T311_21">continue<text:s/>to<text:s/></text:span><text:span text:style-name="T311_22">fall</text:span><text:span text:style-name="T311_23">,<text:s/>such<text:s/>as<text:s/>the</text:span><text:span text:style-name="T311_24"><text:s/>fixed</text:span><text:span text:style-name="T311_25"><text:s/>costs</text:span><text:span text:style-name="T311_26"><text:s/>as<text:s/>the<text:s/>fixed<text:s/>costs<text:s/>to<text:s/>establish<text:s/>the<text:s/>credibility<text:s/>of<text:s/>the<text:s/>programme</text:span><text:span text:style-name="T311_27"><text:s/>will<text:s/>be<text:s/>spread<text:s/>over<text:s/>more<text:s/>activities<text:s/>and<text:s/>outputs.<text:s/></text:span><text:span text:style-name="T311_28">T</text:span><text:span text:style-name="T311_29">he<text:s/>EIP</text:span><text:span text:style-name="T311_30"><text:s/></text:span><text:span text:style-name="T311_31">will<text:s/>see<text:s/>more<text:s/></text:span><text:span text:style-name="T311_32">progress<text:s/>towards<text:s/>programme<text:s/>outcomes,<text:s/></text:span><text:span text:style-name="T311_33">which<text:s/>will<text:s/>support<text:s/></text:span><text:span text:style-name="T311_34">better<text:s/>measurement<text:s/>of<text:s/>cost-effectiveness.<text:s/></text:span><text:span text:style-name="T311_35">The<text:s/></text:span><text:span text:style-name="T311_36">EIP<text:s/>is<text:s/>already<text:s/>seeing<text:s/>early<text:s/>signs<text:s/>that<text:s/>programme<text:s/>outputs<text:s/>have<text:s/>potential<text:s/>to<text:s/>be<text:s/>translated<text:s/>into</text:span><text:span text:style-name="T311_37"><text:s/></text:span><text:span text:style-name="T311_38">policy<text:s/>and<text:s/>systems<text:s/>changes.</text:span><text:span text:style-name="T311_39"><text:s/>For<text:s/>example,<text:s/>through<text:s/>interviews<text:s/>undertaken<text:s/>for<text:s/>the<text:s/>annual<text:s/>review,<text:s/>interviewees<text:s/>confirmed<text:s/>that<text:s/>the<text:s/>RRp<text:s/>interventions<text:s/></text:span><text:span text:style-name="T311_40">ha</text:span><text:span text:style-name="T311_41">ve</text:span><text:span text:style-name="T311_42"><text:s/>informed</text:span><text:span text:style-name="T311_43"><text:s/>legislative<text:s/>reform<text:s/>in<text:s/>Indonesia</text:span><text:span text:style-name="T311_44"><text:s/>and</text:span><text:span text:style-name="T311_45"><text:s/></text:span><text:span text:style-name="T311_46">enabled<text:s/>a<text:s/>whole-of-government<text:s/>approach<text:s/>with<text:s/>the<text:s/></text:span><text:span text:style-name="T311_47">OPSS-supported<text:s/></text:span><text:span text:style-name="T311_48">Regulatory<text:s/>Impact<text:s/>Assessment<text:s/>Guid</text:span><text:span text:style-name="T311_49">e</text:span><text:span text:style-name="T311_50">lines<text:s/></text:span><text:span text:style-name="T311_51">reaching<text:s/></text:span><text:span text:style-name="T311_52">40-line</text:span><text:span text:style-name="T311_53"><text:s/>ministries</text:span><text:span text:style-name="T311_54"><text:s/>beyond<text:s/>the<text:s/>intended<text:s/>5<text:s/>core<text:s/>ministries</text:span><text:span text:style-name="T311_55">.<text:s text:c="4"/></text:span></text:p>
        <text:p text:style-name="P312"><text:span text:style-name="T312_1"><text:s/></text:span></text:p>
        <text:p text:style-name="P313"><text:span text:style-name="T313_1">Therefore,<text:s/>there<text:s/>is<text:s/>no<text:s/>evidence<text:s/>to<text:s/>support<text:s/>restructuring<text:s/>or<text:s/>closure<text:s/>of<text:s/>the<text:s/>programme.</text:span></text:p>
        <text:p text:style-name="P314"/>
        <text:p text:style-name="P315"><text:span text:style-name="T315_1">E:<text:s/>RISK<text:s/></text:span><text:span text:style-name="T315_2">[½<text:s/>to<text:s/>1<text:s/>page]</text:span></text:p>
        <text:p text:style-name="P316"/>
        <text:p text:style-name="P317"><text:span text:style-name="T317_1">Overview<text:s/>of<text:s/>risk<text:s/>management</text:span><text:span text:style-name="T317_2"><text:s/>[1/2<text:s/>page]</text:span></text:p>
        <text:p text:style-name="P318"/>
        <text:p text:style-name="P319"><text:span text:style-name="T319_1">At<text:s/>the<text:s/>start<text:s/>of<text:s/>the<text:s/>reporting<text:s/>period,<text:s/>the<text:s/>programme<text:s/>risk<text:s/>register<text:s/>contained<text:s/>16<text:s/>identified<text:s/>risks,<text:s/>reducing<text:s/>to<text:s/>14<text:s/>following<text:s/>ongoing<text:s/>assessment<text:s/>and<text:s/>mitigation.<text:s/>Risks<text:s/>ranged<text:s/>from<text:s/>minor<text:s/>to<text:s/>moderate<text:s/>severity<text:s/>and<text:s/>were<text:s/>reviewed<text:s/>quarterly<text:s/>by<text:s/>the<text:s/>Programme<text:s/>Responsible<text:s/>Owner<text:s/>(PRO)<text:s/>and<text:s/>the<text:s/>EIP<text:s/>team.<text:s/>The<text:s/>programme<text:s/>maintained<text:s/>an<text:s/>overall<text:s/>moderate<text:s/>risk<text:s/>rating,<text:s/>reflecting<text:s/>a<text:s/>stable<text:s/>operating<text:s/>environment<text:s/>supported<text:s/>by<text:s/>effective<text:s/>risk<text:s/>management<text:s/>measures.<text:s/>Regular<text:s/>risk<text:s/>reviews<text:s/>ensured<text:s/>emerging<text:s/>risks<text:s/>were<text:s/>identified,<text:s/>assessed,<text:s/>and<text:s/>addressed<text:s/>in<text:s/>a<text:s/>timely<text:s/>manner<text:s/>to<text:s/>minimise<text:s/>impacts<text:s/>on<text:s/>programme<text:s/>delivery.</text:span></text:p>
        <text:p text:style-name="P320"/>
        <text:p text:style-name="P321"><text:span text:style-name="T321_1">The<text:s/>most<text:s/>significant<text:s/>risks<text:s/>identified<text:s/>during<text:s/>the<text:s/>reporting<text:s/>period<text:s/>related<text:s/>to<text:s/>financial<text:s/>and<text:s/>fiduciary<text:s/>risks,<text:s/>policy<text:s/>and<text:s/>programme<text:s/>delivery<text:s/>risks,<text:s/>and<text:s/>strategic<text:s/>and<text:s/>contextual<text:s/>risks.</text:span></text:p>
        <text:p text:style-name="P322"/>
        <text:p text:style-name="P323"><text:span text:style-name="T323_1">Financial<text:s/>and<text:s/>Fiduciary<text:s/>Risks</text:span><text:span text:style-name="T323_2"><text:s/>were<text:s/>elevated<text:s/>following<text:s/>the<text:s/>UK<text:s/>Government’s<text:s/>decision<text:s/>to<text:s/>reduce<text:s/>ODA<text:s/>spending<text:s/>to<text:s/>0.3%<text:s/>of<text:s/>GNI<text:s/>by<text:s/>2026/2027,<text:s/>resulting<text:s/>in<text:s/>pauses<text:s/>to<text:s/>new<text:s/>programme<text:s/>activities<text:s/>and<text:s/>potential<text:s/>impacts<text:s/>on<text:s/>delivery,<text:s/></text:span><text:span text:style-name="T323_3">Monitoring,<text:s/>Evaluation<text:s/>and<text:s/>Learning<text:s/>(</text:span><text:span text:style-name="T323_4">MEL</text:span><text:span text:style-name="T323_5">)</text:span><text:span text:style-name="T323_6"><text:s/>quality,<text:s/>and<text:s/>planned<text:s/>interventions.<text:s/>To<text:s/>mitigate<text:s/>these<text:s/>risks,<text:s/>EIP<text:s/>prioritised<text:s/>critical<text:s/>activities,<text:s/>improved<text:s/>efficiency<text:s/>through<text:s/>adaptive<text:s/>management,<text:s/>and<text:s/>developed<text:s/>scenario<text:s/>plans<text:s/>focused<text:s/>on<text:s/>maintaining<text:s/>development<text:s/>impact<text:s/>and<text:s/>managing<text:s/>reputational<text:s/>risks.<text:s/>The<text:s/>programme<text:s/>also<text:s/>brought<text:s/>forward<text:s/>selected<text:s/>FY26</text:span><text:span text:style-name="T323_7">/27</text:span><text:span text:style-name="T323_8"><text:s/>priorities<text:s/>into<text:s/>the<text:s/>current<text:s/>financial<text:s/>year<text:s/>and<text:s/>maintained<text:s/>regular<text:s/>engagement<text:s/>with<text:s/>delivery<text:s/>partners<text:s/>through<text:s/>quarterly<text:s/>meetings.</text:span></text:p>
        <text:p text:style-name="P324"/>
        <text:p text:style-name="P325"><text:span text:style-name="T325_1">Policy<text:s/>and<text:s/>Programme<text:s/>Delivery<text:s/>Risks</text:span><text:span text:style-name="T325_2"><text:s/>centred<text:s/>on<text:s/>delays<text:s/>in<text:s/>implementation<text:s/>arising<text:s/>from<text:s/>prolonged<text:s/>negotiations<text:s/>with<text:s/>host<text:s/>governments,<text:s/>including<text:s/>MoUs<text:s/>and<text:s/>other<text:s/>formal<text:s/>agreements,<text:s/>as<text:s/>well<text:s/>as<text:s/>changing<text:s/>government<text:s/>priorities.<text:s/>Mitigation<text:s/>measures<text:s/>included<text:s/>monthly<text:s/>monitoring<text:s/>of<text:s/>key<text:s/>programme<text:s/>risks<text:s/>through<text:s/>delivery<text:s/>partner<text:s/>dashboards,<text:s/>close<text:s/>engagement<text:s/>with<text:s/>host<text:s/>governments,<text:s/>in-country<text:s/>attachés<text:s/>and<text:s/>Posts,<text:s/>and<text:s/>leveraging<text:s/>regional<text:s/>platforms<text:s/>such<text:s/>as<text:s/>ASEAN<text:s/>Economic<text:s/>Ministers<text:s/>(AEM)<text:s/>meetings<text:s/>to<text:s/>increase<text:s/>visibility<text:s/>and<text:s/>support<text:s/>delivery.<text:s/>The<text:s/>programme<text:s/>also<text:s/>explored<text:s/>opportunities<text:s/>for<text:s/>overarching<text:s/>cooperation<text:s/>agreements<text:s/>and<text:s/>developed<text:s/>contingency<text:s/>options<text:s/>to<text:s/>enable<text:s/>phased<text:s/>implementation<text:s/>where<text:s/>necessary.</text:span></text:p>
        <text:p text:style-name="P326"><text:span text:style-name="T326_1">In<text:s/>addition,<text:s/>the<text:s/>programme<text:s/>faces<text:s/>increased<text:s/>pressure<text:s/>to<text:s/>expand<text:s/>its<text:s/>activities<text:s/>as<text:s/>ODA<text:s/>funding<text:s/>reduces<text:s/>in<text:s/>the<text:s/>region.<text:s/>External<text:s/>stakeholders<text:s/>across<text:s/>member<text:s/>states<text:s/>and<text:s/>FCDO<text:s/>networks<text:s/>are<text:s/>increasingly<text:s/>interested<text:s/>in<text:s/>using<text:s/>the<text:s/>programme<text:s/>to<text:s/>do<text:s/>more.<text:s/></text:span><text:span text:style-name="T326_2">However</text:span><text:span text:style-name="T326_3">,<text:s/>EIP<text:s/>will<text:s/>need<text:s/>to<text:s/>remain<text:s/></text:span><text:span text:style-name="T326_4">focused<text:s/>on<text:s/>delivering<text:s/>its<text:s/>agreed<text:s/>objectives<text:s/></text:span><text:span text:style-name="T326_5">and<text:s/>will</text:span><text:span text:style-name="T326_6"><text:s/>remain<text:s/>focused<text:s/>on<text:s/>delivering<text:s/>its<text:s/>agreed<text:s/>objectives<text:s/>while<text:s/>retaining<text:s/>the<text:s/>flexibility<text:s/>to<text:s/>respond<text:s/>to<text:s/>emerging<text:s/>opportunities<text:s/>and<text:s/>evolving<text:s/>priorities.<text:s/>The<text:s/>programme<text:s/>will<text:s/>prioritise<text:s/>high-impact<text:s/>interventions<text:s/>aligned<text:s/>with<text:s/>ASEC<text:s/>priorities<text:s/>to<text:s/>maximise<text:s/>strategic<text:s/>impact<text:s/>and<text:s/>value<text:s/>for<text:s/>money</text:span><text:span text:style-name="T326_7">.<text:s/></text:span><text:span text:style-name="T326_8">The<text:s/>programme<text:s/>is<text:s/>also<text:s/>exposed<text:s/>to<text:s/>external<text:s/>risks<text:s/>arising<text:s/>from<text:s/>ongoing<text:s/>geoeconomic<text:s/>and<text:s/>geopolitical<text:s/>shocks,<text:s/>including<text:s/>fuel<text:s/>and<text:s/>energy<text:s/>price<text:s/>volatility,<text:s/>regional<text:s/>market<text:s/>uncertainty,<text:s/>US<text:s/>tariff<text:s/>measures,<text:s/>and<text:s/>broader<text:s/>economic<text:s/>disruptions.<text:s/>Rising<text:s/>programme<text:s/>delivery<text:s/>costs,<text:s/>driven<text:s/>by<text:s/>geopolitical<text:s/>tensions,<text:s/>inflationary<text:s/>pressures,<text:s/>and<text:s/>energy<text:s/>market<text:s/>instability,<text:s/>may<text:s/>increase<text:s/>implementation<text:s/>costs<text:s/>and<text:s/>place<text:s/>additional<text:s/>strain<text:s/>on<text:s/>available<text:s/>resources.<text:s/>These<text:s/>factors<text:s/>could<text:s/>also<text:s/>contribute<text:s/>to<text:s/>implementation<text:s/>delays,<text:s/>funding<text:s/>constraints,<text:s/>and<text:s/>shifts<text:s/>in<text:s/>partner<text:s/>priorities,<text:s/>potentially<text:s/>impacting<text:s/>programme<text:s/>delivery.</text:span><text:span text:style-name="T326_9"><text:s/></text:span><text:span text:style-name="T326_10">EIP<text:s/>will<text:s/>continue<text:s/>to<text:s/>mitigate<text:s/></text:span><text:span text:style-name="T326_11">delivery<text:s/>risks</text:span><text:span text:style-name="T326_12"><text:s/>by<text:s/>developing<text:s/>and<text:s/>deploying<text:s/>a<text:s/></text:span><text:span text:style-name="T326_13">new<text:s/></text:span><text:span text:style-name="T326_14">core<text:s/>script</text:span><text:span text:style-name="T326_15"><text:s/>for<text:s/>delivery<text:s/>partners</text:span><text:span text:style-name="T326_16"><text:s/>to<text:s/>manage<text:s/>external<text:s/>stakeholder<text:s/>expectations,<text:s/>closely<text:s/>monitoring<text:s/>geopolitical<text:s/>and<text:s/>economic<text:s/>developments<text:s/>affecting<text:s/>member<text:s/>states<text:s/>and<text:s/>ASEAN<text:s/>markets,<text:s/>maintaining<text:s/>regular<text:s/>engagement<text:s/>with<text:s/>delivery<text:s/>partners,<text:s/>and<text:s/>adapting<text:s/>programme<text:s/>activities<text:s/>where<text:s/>necessary<text:s/>to<text:s/>safeguard<text:s/>delivery<text:s/>against<text:s/>agreed<text:s/>outcomes.</text:span></text:p>
        <text:p text:style-name="P327"/>
        <text:p text:style-name="P328"><text:span text:style-name="T328_1">Strategic<text:s/>and<text:s/>Contextual<text:s/>Risks</text:span><text:span text:style-name="T328_2"><text:s/>increased<text:s/>due<text:s/>to<text:s/>political<text:s/>changes<text:s/>in<text:s/>several<text:s/></text:span><text:span text:style-name="T328_3">A</text:span><text:span text:style-name="T328_4">MS</text:span><text:span text:style-name="T328_5">,<text:s/>which<text:s/>could<text:s/>shift<text:s/>economic<text:s/>priorities<text:s/>and<text:s/>affect<text:s/>programme<text:s/>implementation.<text:s/></text:span><text:span text:style-name="T328_6">For<text:s/>example,<text:s/>geoeconomic<text:s/>shocks<text:s/>are<text:s/>shifting<text:s/>AMS<text:s/>priorities<text:s/>as<text:s/>governments<text:s/>grapple<text:s/>with<text:s/>volatile<text:s/>commodity<text:s/>prices<text:s/>and<text:s/>energy<text:s/>insecurity.<text:s/>As<text:s/>a<text:s/>result,<text:s/>the<text:s/>programme<text:s/>is<text:s/>adapting<text:s/>activities<text:s/>by<text:s/>hosting<text:s/>virtual<text:s/>workshops<text:s/>and<text:s/>responding<text:s/>to<text:s/>partner<text:s/>needs<text:s/>where<text:s/>there<text:s/>is<text:s/>a<text:s/>clear<text:s/>programme<text:s/>fit.<text:s/>Ongoing</text:span><text:span text:style-name="T328_7"><text:s/>monitoring<text:s/></text:span><text:span text:style-name="T328_8">will<text:s/>allow<text:s/>EIP<text:s/>to<text:s/>assess<text:s/>shocks,<text:s/>maintain</text:span><text:span text:style-name="T328_9"><text:s/>engagement<text:s/>with<text:s/>ASEAN<text:s/>and<text:s/>Posts,<text:s/>and<text:s/></text:span><text:span text:style-name="T328_10">communicate<text:s/>regularly</text:span><text:span text:style-name="T328_11"><text:s/>with<text:s/>delivery<text:s/>partners<text:s/>to<text:s/>ensure<text:s/>timely<text:s/>adaptation<text:s/>to<text:s/>changing<text:s/>circumstances.</text:span></text:p>
        <text:p text:style-name="P329"/>
        <text:p text:style-name="P330"><text:span text:style-name="T330_1">People<text:s/>and<text:s/>Safeguarding<text:s/>Risks<text:s/>continued<text:s/>to<text:s/>decline</text:span><text:span text:style-name="T330_2">,<text:s/>reflecting<text:s/>stronger<text:s/>safeguarding<text:s/>systems,<text:s/>improved<text:s/>staff<text:s/>training,<text:s/>and<text:s/>effective<text:s/>partner<text:s/>due<text:s/>diligence.<text:s/>Leadership<text:s/>transition<text:s/>risks<text:s/>within<text:s/>the<text:s/>FSp<text:s/>pillar<text:s/>were<text:s/>mitigated<text:s/>through<text:s/>a<text:s/>structured<text:s/>transition<text:s/>plan<text:s/>and<text:s/>proactive<text:s/>engagement<text:s/>with<text:s/>ASEAN<text:s/>Secretariat<text:s/>stakeholders,<text:s/>ensuring<text:s/>continuity<text:s/>in<text:s/>programme<text:s/>leadership<text:s/>and<text:s/>delivery</text:span><text:span text:style-name="T330_3">.</text:span></text:p>
        <text:p text:style-name="P331"/>
        <text:p text:style-name="P332"><text:span text:style-name="T332_1">In<text:s/>summary,<text:s/>programme<text:s/>risks<text:s/>are<text:s/>actively<text:s/>managed<text:s/>through<text:s/>regular<text:s/>engagement<text:s/>with<text:s/>delivery<text:s/>partners</text:span><text:span text:style-name="T332_2"><text:s/>through<text:s/>regular<text:s/>fortnightly<text:s/>catch<text:s/>ups</text:span><text:span text:style-name="T332_3"><text:s/>and<text:s/>quarterly<text:s/>EIP<text:s/>delivery<text:s/>partners<text:s/>coordination<text:s/>meeting</text:span><text:span text:style-name="T332_4">,<text:s/>robust<text:s/>monitoring<text:s/>processes,<text:s/>and<text:s/>close<text:s/>oversight<text:s/>of<text:s/>delivery<text:s/>performance.<text:s/>New<text:s/>or<text:s/>changing<text:s/>risks<text:s/>are<text:s/>escalated<text:s/>to<text:s/>the<text:s/>Senior<text:s/>Responsible<text:s/>Owner<text:s/>(SRO),<text:s/>reported<text:s/>to<text:s/>the<text:s/>EIP<text:s/>Board,<text:s/>and<text:s/>reflected<text:s/>in<text:s/>the<text:s/>Aid<text:s/>Management<text:s/>Platform<text:s/>(AMP</text:span><text:span text:style-name="T332_5">)</text:span><text:span text:style-name="T332_6">.<text:s/>Quarterly<text:s/>EIP<text:s/>Board<text:s/>meetings<text:s/>provide<text:s/>oversight<text:s/>of<text:s/>programme<text:s/>risks,<text:s/>mitigation<text:s/>actions,<text:s/>and<text:s/>emerging<text:s/>issues.<text:s/>Continued<text:s/>focus<text:s/>will<text:s/>be<text:s/>placed<text:s/>on<text:s/>managing<text:s/>delivery<text:s/>risks<text:s/>to<text:s/>ensure<text:s/>the<text:s/>timely<text:s/>delivery<text:s/>of<text:s/>high-quality<text:s/>outputs.</text:span></text:p>
        <text:p text:style-name="P333"/>
        <text:p text:style-name="P334"/>
        <text:p text:style-name="P335"><text:span text:style-name="T335_1">F:<text:s/>PROGRAMME<text:s/>MANAGEMENT:<text:s/></text:span><text:bookmark-start text:name="_Hlk21353049"/><text:span text:style-name="T335_2">DELIVERY,<text:s/>COMMERCIAL<text:s/>&amp;<text:s/>FINANCIAL<text:s/>PERFORMANCE<text:s/></text:span><text:bookmark-end text:name="_Hlk21353049"/><text:span text:style-name="T335_3">[1<text:s/>-<text:s/>1<text:s/>½<text:s/>pages]</text:span></text:p>
        <text:p text:style-name="P336"/>
        <text:p text:style-name="P337"><text:span text:style-name="T337_1">Summarise<text:s/>the<text:s/>performance<text:s/>of<text:s/>partners<text:s/>and<text:s/>FCDO,<text:s/>notably<text:s/>on<text:s/>commercial<text:s/>and<text:s/>financial<text:s/>issues.<text:s/></text:span><text:span text:style-name="T337_2">[max<text:s/>1<text:s/>page]</text:span></text:p>
        <text:p text:style-name="P338"/>
        <text:p text:style-name="P339"><text:span text:style-name="T339_1">Programme<text:s/>Management</text:span></text:p>
        <text:p text:style-name="P340"/>
        <text:p text:style-name="P341"><text:span text:style-name="T341_1">The<text:s/>Senior<text:s/>Responsible<text:s/>Owner<text:s/>(SRO)<text:s/>for<text:s/>EIP<text:s/>is<text:s/>the<text:s/>FCDO<text:s/>Southeast<text:s/>Asia<text:s/>Regional<text:s/>Director<text:s/>for<text:s/>Economics<text:s/>and<text:s/>Trade<text:s/>Policy,<text:s/>supported<text:s/>by<text:s/>the<text:s/>EIP<text:s/>Economic<text:s/>Adviser,<text:s/>Programme<text:s/>Responsible<text:s/>Owner<text:s/>(PRO),<text:s/>technical<text:s/>pillar<text:s/>lead,<text:s/>Programme<text:s/>Manager,<text:s/>and<text:s/>Programme<text:s/>Support<text:s/>Officer<text:s/>based<text:s/>at<text:s/>the<text:s/>UK<text:s/>Mission<text:s/>to<text:s/>ASEAN.<text:s/>The<text:s/>SRO<text:s/>and<text:s/>PRO<text:s/>have<text:s/>completed<text:s/>all<text:s/>required<text:s/>Programme<text:s/>Operating<text:s/>Framework<text:s/>(PrOF)<text:s/>and<text:s/>Contract<text:s/>Management<text:s/>Foundation<text:s/>training.</text:span></text:p>
        <text:p text:style-name="P342"/>
        <text:p text:style-name="P343"><text:span text:style-name="T343_1">Programme<text:s/>management<text:s/>and<text:s/>coordination<text:s/>continued<text:s/>to<text:s/>strengthen<text:s/>during<text:s/>EIP’s<text:s/>third<text:s/>year<text:s/>through<text:s/>fortnightly<text:s/>meetings<text:s/>between<text:s/>the<text:s/>Programme<text:s/>Team<text:s/>and<text:s/>delivery<text:s/>partners.<text:s/>These<text:s/>meetings<text:s/>focused<text:s/>on<text:s/>delivery<text:s/>progress,<text:s/>risk<text:s/>management,<text:s/>and<text:s/>financial<text:s/>performance,<text:s/>supported<text:s/>by<text:s/>regular<text:s/>reporting<text:s/>on<text:s/>achievements,<text:s/>risks,<text:s/>forecasts,<text:s/>and<text:s/>delivery<text:s/>confidence.<text:s/>Monthly,<text:s/>quarterly,<text:s/>and<text:s/>annual<text:s/>reporting<text:s/>further<text:s/>enabled<text:s/>effective<text:s/>monitoring<text:s/>and<text:s/>accountability,<text:s/>while<text:s/>updates<text:s/>were<text:s/>shared<text:s/>through<text:s/>internal<text:s/>and<text:s/>external<text:s/>governance<text:s/>forums,<text:s/>including<text:s/>the<text:s/>UK<text:s/>Mission<text:s/>to<text:s/>ASEAN<text:s/>Portfolio<text:s/>Board,<text:s/>EIP<text:s/>Board,<text:s/>Project<text:s/>Management<text:s/>Team<text:s/>(PMT),<text:s/>and<text:s/>Project<text:s/>Steering<text:s/>Committee<text:s/>(PSC).</text:span></text:p>
        <text:p text:style-name="P344"/>
        <text:p text:style-name="P345"><text:span text:style-name="T345_1">The<text:s/>first<text:s/>PSC<text:s/>meeting,<text:s/>which<text:s/>served<text:s/>as<text:s/>the<text:s/>annual<text:s/>review<text:s/>with<text:s/>the<text:s/>ASEAN<text:s/>Secretariat<text:s/>(ASEC),<text:s/>was<text:s/>held<text:s/>on<text:s/>16<text:s/>May<text:s/>2025<text:s/>and<text:s/>co-chaired<text:s/>by<text:s/>the<text:s/>Philippines<text:s/>as<text:s/>ASEAN–UK<text:s/>Country<text:s/>Coordinator<text:s/>and<text:s/>the<text:s/>EIP<text:s/>SRO.<text:s/></text:span><text:span text:style-name="T345_2">ASEAN<text:s/></text:span><text:span text:style-name="T345_3">endorsed<text:s/>implementation<text:s/>progress<text:s/>achiev</text:span><text:span text:style-name="T345_4">ement</text:span><text:span text:style-name="T345_5"><text:s/>in<text:s/>FY2024/25<text:s/></text:span><text:span text:style-name="T345_6">as<text:s/>well<text:s/>as</text:span><text:span text:style-name="T345_7"><text:s/>the<text:s/>FY2025/26<text:s/>workplan.</text:span><text:span text:style-name="T345_8"><text:s/></text:span><text:span text:style-name="T345_9">The<text:s/>third<text:s/>PMT<text:s/>meeting<text:s/>was<text:s/>held<text:s/>on<text:s/>9<text:s/>January<text:s/>2026<text:s/>as<text:s/>a<text:s/>preparatory<text:s/>session<text:s/>for<text:s/>the<text:s/>second<text:s/>PSC<text:s/>meeting.<text:s/>Attended<text:s/>by<text:s/>representatives<text:s/>from<text:s/>the<text:s/>UK<text:s/>Mission<text:s/>to<text:s/>ASEAN,<text:s/>ASEC</text:span><text:span text:style-name="T345_10"><text:s/>relevant<text:s/>sectoral<text:s/>bodies<text:s/>and<text:s/>divisions</text:span><text:span text:style-name="T345_11">,<text:s/>and<text:s/>the<text:s/>ASEAN–UK<text:s/>Country<text:s/>Coordinator,<text:s/>the<text:s/>meeting<text:s/>reviewed<text:s/>programme<text:s/>implementation<text:s/>and<text:s/>refined<text:s/>the<text:s/>forthcoming<text:s/>workplan<text:s/>for<text:s/>PSC<text:s/>endorsement.</text:span></text:p>
        <text:p text:style-name="P346"/>
        <text:p text:style-name="P347"><text:span text:style-name="T347_1">With<text:s/>all<text:s/>three<text:s/>pillars<text:s/>fully<text:s/>operational<text:s/>by<text:s/>the<text:s/>final<text:s/>quarter<text:s/>of<text:s/>the<text:s/>re</text:span><text:span text:style-name="T347_2">view</text:span><text:span text:style-name="T347_3"><text:s/>period,<text:s/>the<text:s/>SRO<text:s/>and<text:s/>PRO<text:s/>introduced<text:s/>revised<text:s/>ways<text:s/>of<text:s/>working<text:s/>to<text:s/>better<text:s/>align<text:s/>programme<text:s/>management<text:s/>with<text:s/>the<text:s/>ASEAN–UK<text:s/>EIP<text:s/>delivery<text:s/>cycle.<text:s/>These<text:s/>adjustments<text:s/>clarified<text:s/>roles<text:s/>and<text:s/>responsibilities<text:s/>across<text:s/>the<text:s/>team<text:s/>and<text:s/>strengthened<text:s/>operational<text:s/>coordination<text:s/>at<text:s/>both<text:s/>programme<text:s/>and<text:s/>pillar<text:s/>levels.</text:span></text:p>
        <text:p text:style-name="P348"/>
        <text:p text:style-name="P349"><text:span text:style-name="T349_1">To<text:s/>enhance<text:s/>collaboration<text:s/>and<text:s/>cross-pillar<text:s/>learning,<text:s/>quarterly<text:s/>EIP<text:s/>Delivery<text:s/>Partners<text:s/>Coordination<text:s/>Meetings<text:s/>were<text:s/>introduced.<text:s/>These<text:s/>meetings<text:s/>supported<text:s/>preparations<text:s/>for<text:s/>EIP<text:s/>Board<text:s/>discussions<text:s/>and<text:s/>provided<text:s/>a<text:s/>forum<text:s/>for<text:s/>reviewing<text:s/>implementation<text:s/>progress,<text:s/>programme<text:s/>risks,<text:s/>strategic<text:s/>communications,<text:s/>GEDSI<text:s/>priorities,<text:s/>and<text:s/>Monitoring,<text:s/>Evaluation,<text:s/>and<text:s/>Learning<text:s/>(MEL)<text:s/>activities</text:span><text:span text:style-name="T349_2">.<text:s/></text:span></text:p>
        <text:p text:style-name="P350"/>
        <text:p text:style-name="P351"><text:span text:style-name="T351_1">In<text:s/>addition,<text:s/>the<text:s/>EIP<text:s/>programme<text:s/>strengthened<text:s/>its<text:s/>visibility<text:s/>and<text:s/>stakeholder<text:s/>engagement<text:s/>through<text:s/>the<text:s/>development<text:s/>of<text:s/>its<text:s/>LinkedIn<text:s/>channel<text:s/>and<text:s/>enhancement<text:s/>of<text:s/>the<text:s/>EIP<text:s/>website.<text:s/>These<text:s/>platforms<text:s/>were<text:s/>used<text:s/>to<text:s/>share<text:s/>programme<text:s/>updates,<text:s/>knowledge<text:s/>products,<text:s/>event<text:s/>highlights,<text:s/>and<text:s/>success<text:s/>stories,<text:s/>increasing<text:s/>awareness<text:s/>of<text:s/>EIP<text:s/>achievements<text:s/>and<text:s/>reinforcing<text:s/>the<text:s/>UK’s<text:s/>support<text:s/>for<text:s/>ASEAN’s<text:s/>economic<text:s/>integration,<text:s/>financial<text:s/>sector<text:s/>development,<text:s/>regulatory<text:s/>reform,<text:s/>and<text:s/>trade<text:s/>digitalisation<text:s/>priorities.</text:span></text:p>
        <text:p text:style-name="P352"/>
        <text:p text:style-name="P353"><text:span text:style-name="T353_1">In<text:s/>response<text:s/>to<text:s/>ongoing<text:s/>ODA<text:s/>funding<text:s/>pressures,<text:s/>the<text:s/>SRO,<text:s/>PRO,<text:s/>and<text:s/>Economic<text:s/>Adviser<text:s/>developed<text:s/>scenario-planning<text:s/>measures<text:s/>to<text:s/>minimise<text:s/>disruption<text:s/>and<text:s/>maximise<text:s/>programme<text:s/>impact.<text:s/>The<text:s/>PRO<text:s/>also<text:s/>led<text:s/>a<text:s/>review<text:s/>of<text:s/>the<text:s/>multi-year<text:s/>project<text:s/>pipeline,<text:s/>reassessing<text:s/>priorities,<text:s/>delivery<text:s/>approaches,<text:s/>MEL<text:s/>targets,<text:s/>and<text:s/>GEDSI<text:s/>ambitions<text:s/>to<text:s/>ensure<text:s/>resources<text:s/>remained<text:s/>focused<text:s/>on<text:s/>the<text:s/>highest-impact<text:s/>interventions<text:s/>aligned<text:s/>with<text:s/>UK<text:s/>and<text:s/>ASEAN<text:s/>priorities<text:s/>and<text:s/>the<text:s/></text:span><text:span text:style-name="T353_2">ASEAN-UK<text:s/></text:span><text:span text:style-name="T353_3">EIP<text:s/>Theory<text:s/>of<text:s/>Change</text:span><text:span text:style-name="T353_4"><text:s/>(ToC)</text:span><text:span text:style-name="T353_5">.</text:span></text:p>
        <text:p text:style-name="P354"/>
        <text:p text:style-name="P355"><text:span text:style-name="T355_1">Delivery</text:span><text:span text:style-name="T355_2"><text:s/></text:span></text:p>
        <text:p text:style-name="P356"/>
        <text:p text:style-name="P357"><text:span text:style-name="T357_1">The<text:s/>ASEAN-UK<text:s/>EIP<text:s/>Programme<text:s/>delivered<text:s/>88<text:s/>projects<text:s/>in<text:s/>FY2025/26<text:s/>across<text:s/>the<text:s/>Regulatory<text:s/>Reform,<text:s/>Financial<text:s/>Services,<text:s/>and<text:s/>Open<text:s/>Trade<text:s/>pillars,<text:s/>including<text:s/>27<text:s/>regional<text:s/>initiatives<text:s/>and<text:s/>61<text:s/>country-level<text:s/>projects<text:s/>across<text:s/>all<text:s/>10<text:s/>ASEAN<text:s/>Member<text:s/>States.<text:s/>Through<text:s/>a<text:s/>responsive,<text:s/>demand-driven<text:s/>approach,<text:s/>the<text:s/>programme<text:s/>advanced<text:s/>regulatory<text:s/>reform,<text:s/>financial<text:s/>sector<text:s/>development,<text:s/>trade<text:s/>facilitation,<text:s/>and<text:s/>MSME<text:s/>growth,<text:s/>supporting<text:s/>ASEAN’s<text:s/>transition<text:s/>towards<text:s/>a<text:s/>more<text:s/>inclusive,<text:s/>integrated,<text:s/>and<text:s/>digitally<text:s/>enabled<text:s/>economy.</text:span></text:p>
        <text:p text:style-name="P358"/>
        <text:p text:style-name="P359"><text:span text:style-name="T359_1">The<text:s/>programme<text:s/>also<text:s/>uniquely<text:s/>benefits<text:s/>from<text:s/>drawing<text:s/>on<text:s/>and<text:s/>showcasing<text:s/>UK<text:s/>technical<text:s/>expertise<text:s/>through<text:s/>a<text:s/>unique<text:s/>combination<text:s/>of<text:s/>three<text:s/>main<text:s/>channels<text:s/>through<text:s/>leveraging<text:s/>UK<text:s/>government<text:s/>department<text:s/>expertise<text:s/>as<text:s/>lead<text:s/>or<text:s/>consortium<text:s/>delivery<text:s/>partners.<text:s/>The<text:s/>programme<text:s/>currently<text:s/>works<text:s/>with<text:s/>four<text:s/>UK<text:s/>government<text:s/>institutions,<text:s/>namely<text:s/></text:span><text:span text:style-name="T359_2">HM<text:s/>Revenue<text:s/>&amp;<text:s/>Customs</text:span><text:span text:style-name="T359_3"><text:s/>(</text:span><text:span text:style-name="T359_4">HMRC</text:span><text:span text:style-name="T359_5">)</text:span><text:span text:style-name="T359_6">,<text:s/></text:span><text:span text:style-name="T359_7">Office<text:s/>for<text:s/>Product<text:s/>Safety<text:s/>and<text:s/>Standards</text:span><text:span text:style-name="T359_8"><text:s/>(</text:span><text:span text:style-name="T359_9">OPSS</text:span><text:span text:style-name="T359_10">)</text:span><text:span text:style-name="T359_11">,<text:s/></text:span><text:span text:style-name="T359_12">Intellectual<text:s/>Property<text:s/>Office</text:span><text:span text:style-name="T359_13"><text:s/>(</text:span><text:span text:style-name="T359_14">IPO</text:span><text:span text:style-name="T359_15">)</text:span><text:span text:style-name="T359_16"><text:s/></text:span><text:span text:style-name="T359_17">and<text:s/></text:span><text:span text:style-name="T359_18">Competition<text:s/>and<text:s/>Markets<text:s/>Authority</text:span><text:span text:style-name="T359_19"><text:s/></text:span><text:span text:style-name="T359_20">(</text:span><text:span text:style-name="T359_21">CMA</text:span><text:span text:style-name="T359_22">)</text:span><text:span text:style-name="T359_23">.<text:s/></text:span><text:span text:style-name="T359_24">P</text:span><text:span text:style-name="T359_25">art<text:s/>of<text:s/>the<text:s/>programme’s<text:s/>delivery<text:s/>model<text:s/>operates<text:s/>using<text:s/>a<text:s/>network<text:s/>of<text:s/>UK<text:s/></text:span><text:span text:style-name="T359_26">government</text:span><text:span text:style-name="T359_27"><text:s/>in-country<text:s/>attachés<text:s/>to<text:s/>facilitate<text:s/>policy<text:s/>dialogue,<text:s/>knowledge<text:s/>exchange<text:s/>and<text:s/>reform<text:s/>implementation.<text:s/>Alongside<text:s/>government<text:s/>department<text:s/>delivery<text:s/>partners<text:s/>and<text:s/>the<text:s/>attaché<text:s/>model,<text:s/>the<text:s/>programme<text:s/>works<text:s/>with<text:s/></text:span><text:span text:style-name="T359_28">seven</text:span><text:span text:style-name="T359_29"><text:s/>UK<text:s/>institution</text:span><text:span text:style-name="T359_30">s:</text:span><text:span text:style-name="T359_31"><text:s/>British<text:s/>Standards<text:s/>Institution,<text:s/>Cadmus<text:s/>UK,<text:s/>London<text:s/>School<text:s/>of<text:s/>Economics,<text:s/>Cambridge<text:s/>Centre<text:s/>for<text:s/>Alternative<text:s/>Finance</text:span><text:span text:style-name="T359_32">,<text:s/></text:span><text:span text:style-name="T359_33">Rouse</text:span><text:span text:style-name="T359_34">,<text:s/>Access<text:s/>Partnership<text:s/>and<text:s/>MicroSave</text:span><text:span text:style-name="T359_35"><text:s/></text:span><text:span text:style-name="T359_36">Consulting<text:s/></text:span><text:span text:style-name="T359_37">while<text:s/>advancing<text:s/>the<text:s/>broader<text:s/>ASEAN-UK<text:s/>mutual<text:s/>benefit<text:s/>agenda<text:s/>through<text:s/>stronger<text:s/>institutional<text:s/>partnerships.<text:s/>Through<text:s/>this<text:s/>unique<text:s/>structure,<text:s/>EIP<text:s/>is<text:s/>not<text:s/>only<text:s/>able<text:s/>to<text:s/>deliver<text:s/>the<text:s/>programme’s<text:s/>contribution<text:s/>to<text:s/>its<text:s/>desired<text:s/>development<text:s/>objectives<text:s/>but<text:s/>is<text:s/>also<text:s/>supporting<text:s/>the<text:s/>wider<text:s/>ASEAN-UK<text:s/>partnership<text:s/>in<text:s/>parallel.</text:span><text:span text:style-name="T359_38"><text:s/>Looking<text:s/>ahead,<text:s/>the<text:s/>programme<text:s/>should<text:s/>look<text:s/>to<text:s/>maximise<text:s/>the<text:s/>promotion<text:s/>of<text:s/>the<text:s/>UK<text:s/>technical<text:s/>expertise<text:s/>provided<text:s/>by<text:s/>delivery<text:s/>partners,<text:s/>particularly<text:s/>raising<text:s/>the<text:s/>visibility<text:s/>of<text:s/>UK<text:s/>downstream<text:s/>partners.</text:span></text:p>
        <text:p text:style-name="P360"/>
        <text:p text:style-name="P361"><text:span text:style-name="T361_1">The<text:s/>Regulatory<text:s/>Reform<text:s/>Pillar<text:s/>(RRp)<text:s/>and<text:s/>Financial<text:s/>Services<text:s/>Pillar<text:s/>(FSp)<text:s/>operated<text:s/>at<text:s/>full<text:s/>implementation<text:s/>capacity<text:s/>throughout<text:s/>the<text:s/>reporting<text:s/>period,<text:s/>while<text:s/>the<text:s/>Open<text:s/>Trade<text:s/>Pillar<text:s/>(OTp)<text:s/>successfully<text:s/>transitioned<text:s/>from<text:s/>inception<text:s/>to<text:s/>full<text:s/>implementation.<text:s/>The<text:s/>RRp<text:s/>delivered<text:s/>activities<text:s/>across<text:s/>Good<text:s/>Regulatory<text:s/>Practice,<text:s/>Consumer<text:s/>Product<text:s/>Safety<text:s/>&amp;<text:s/>Competition,<text:s/>Standards<text:s/>&amp;<text:s/>National<text:s/>Quality<text:s/>Infrastructure,<text:s/>and<text:s/>Intellectual<text:s/>Property,<text:s/>supported<text:s/>by<text:s/>regional<text:s/>and<text:s/>in-country<text:s/>expertise.<text:s/></text:span></text:p>
        <text:p text:style-name="P362"/>
        <text:p text:style-name="P363"><text:span text:style-name="T363_1">The<text:s/>FSp<text:s/>advanced<text:s/>financial<text:s/>inclusion,<text:s/>digital<text:s/>financial<text:s/>services,<text:s/>and<text:s/>regulatory<text:s/>harmonisation,<text:s/>maintaining<text:s/>strong<text:s/>delivery<text:s/>despite<text:s/>a<text:s/>leadership<text:s/>transition.<text:s/>Key<text:s/>achievements<text:s/>included<text:s/>the<text:s/>endorsement<text:s/>of<text:s/>the<text:s/>End-Term<text:s/>Review<text:s/>of<text:s/>the<text:s/>AEC<text:s/>Financial<text:s/>Sector<text:s/>Blueprint<text:s/>2025<text:s/>and<text:s/>the<text:s/>completion<text:s/>of<text:s/>key<text:s/>financial<text:s/>inclusion<text:s/>and<text:s/>digital<text:s/>finance<text:s/>diagnostics.</text:span></text:p>
        <text:p text:style-name="P364"/>
        <text:p text:style-name="P365"><text:span text:style-name="T365_1">Following<text:s/>its<text:s/>appointment<text:s/>as<text:s/>OTp<text:s/>delivery<text:s/>partner,<text:s/>Cadmus<text:s/>completed<text:s/>a<text:s/>three-month<text:s/>inception<text:s/>phase,<text:s/>establishing<text:s/>strong<text:s/>partnerships<text:s/>with<text:s/>ASEAN<text:s/>stakeholders<text:s/>and<text:s/>integrating<text:s/></text:span><text:span text:style-name="T365_2">in-</text:span><text:span text:style-name="T365_3">country</text:span><text:span text:style-name="T365_4"><text:s/></text:span><text:span text:style-name="T365_5">level<text:s/>activities<text:s/>into<text:s/>regional<text:s/>trade<text:s/>facilitation<text:s/>and<text:s/>digitalisation<text:s/>initiatives.<text:s/>This<text:s/>strengthened<text:s/>alignment<text:s/>between<text:s/>national<text:s/>and<text:s/>regional<text:s/>priorities<text:s/>and<text:s/>laid<text:s/>the<text:s/>foundation<text:s/>for<text:s/>sustained<text:s/>delivery.</text:span></text:p>
        <text:p text:style-name="P366"/>
        <text:p text:style-name="P367"><text:span text:style-name="T367_1">Despite<text:s/>the<text:s/>ODA<text:s/>transition,<text:s/>the<text:s/>programme<text:s/>demonstrated<text:s/>strong<text:s/>performance<text:s/>across<text:s/>all<text:s/>three<text:s/>pillars<text:s/>through<text:s/>effective<text:s/>adaptive<text:s/>management.<text:s/>Delivery<text:s/>was<text:s/>consistently<text:s/>well<text:s/>received<text:s/>by<text:s/>the<text:s/>ASEAN<text:s/>Secretariat<text:s/>and<text:s/>national<text:s/>counterparts,<text:s/>who<text:s/>highlighted<text:s/>the<text:s/>quality<text:s/>of<text:s/>technical<text:s/>assistance,<text:s/>strong<text:s/>alignment<text:s/>with<text:s/>ASEAN<text:s/>priorities,<text:s/>and<text:s/>the<text:s/>value<text:s/>of<text:s/>cross-country<text:s/>learning<text:s/>and<text:s/>UK<text:s/>expertise<text:s/>adapted<text:s/>to<text:s/>local<text:s/>contexts</text:span><text:span text:style-name="T367_2">,<text:s/></text:span><text:span text:style-name="T367_3">that</text:span><text:span text:style-name="T367_4"><text:s/>was<text:s/>widely<text:s/>appreciated<text:s/>by<text:s/>ASEAN<text:s/>partners<text:s/>and<text:s/>national<text:s/>stakeholders<text:s/>in<text:s/>the<text:s/>Philippines,<text:s/>Indonesia,<text:s/>and<text:s/>Cambodia.</text:span></text:p>
        <text:p text:style-name="P368"/>
        <text:p text:style-name="P369"><text:span text:style-name="T369_1">The<text:s/>programme<text:s/>demonstrated<text:s/>that<text:s/>locally<text:s/>led<text:s/>delivery<text:s/>models,<text:s/>including<text:s/>attachés,<text:s/>in-country<text:s/>advisers,<text:s/>and<text:s/>national<text:s/>experts,<text:s/>are<text:s/>critical<text:s/>to<text:s/>sustaining<text:s/>relationships<text:s/>with<text:s/>host<text:s/>government<text:s/>counterparts<text:s/>and<text:s/>key<text:s/>stakeholders.<text:s/>Their<text:s/>local<text:s/>presence<text:s/>enabled<text:s/>regular<text:s/>engagement,<text:s/>responsive<text:s/>technical<text:s/>assistance,<text:s/>and<text:s/>strengthened<text:s/>ownership<text:s/>of<text:s/>reforms,<text:s/>contributing<text:s/>to<text:s/>improved<text:s/>reform<text:s/>uptake<text:s/>and<text:s/>sustainability.<text:s/>This<text:s/>was<text:s/>particularly<text:s/>evident<text:s/>in<text:s/>Indonesia,<text:s/>where<text:s/>sustained<text:s/>in-country<text:s/>engagement<text:s/>supported<text:s/>the<text:s/>institutionalisation<text:s/>of<text:s/>Regulatory<text:s/>Impact<text:s/>Assessment<text:s/>(RIA)<text:s/>practices<text:s/>and<text:s/>the<text:s/>advancement<text:s/>of<text:s/>market<text:s/>surveillance<text:s/>reforms</text:span><text:span text:style-name="T369_2"><text:s/>as<text:s/>well<text:s/>as<text:s/>the<text:s/></text:span><text:span text:style-name="T369_3">implementation</text:span><text:span text:style-name="T369_4"><text:s/>of<text:s/>National<text:s/>Financial<text:s/>Inclusion<text:s/>Strategy<text:s/>in<text:s/>Philippines.<text:s/></text:span></text:p>
        <text:p text:style-name="P370"/>
        <text:p text:style-name="P371"/>
        <text:p text:style-name="P372"><text:span text:style-name="T372_1">Commercial</text:span></text:p>
        <text:p text:style-name="P373"/>
        <text:p text:style-name="P374"><text:span text:style-name="T374_1">The<text:s/>procurement<text:s/>of<text:s/>the<text:s/>Open<text:s/>Trade<text:s/>Pillar<text:s/>(OTp)<text:s/>was<text:s/>successfully<text:s/>completed<text:s/>during<text:s/>the<text:s/>reporting<text:s/>period,<text:s/>with<text:s/>Cadmus<text:s/>International<text:s/>UK<text:s/>Limited<text:s/>appointed<text:s/>as<text:s/>the<text:s/>delivery<text:s/>partner.<text:s/>Following<text:s/>contract<text:s/>sign</text:span><text:span text:style-name="T374_2">ing</text:span><text:span text:style-name="T374_3"><text:s/>in<text:s/>June<text:s/>2025,<text:s/>the<text:s/>pillar<text:s/>was<text:s/>launched<text:s/>and<text:s/>completed<text:s/>a<text:s/>three-month<text:s/>inception<text:s/>phase<text:s/>that<text:s/>established<text:s/>the<text:s/>project<text:s/>pipeline<text:s/>and<text:s/>implementation<text:s/>approach<text:s/>across<text:s/>ASEAN<text:s/>Member<text:s/>States.<text:s/>Full<text:s/>implementation<text:s/>commenced<text:s/>in<text:s/>October<text:s/>2025,<text:s/>with<text:s/>delivery<text:s/>continuing<text:s/>through<text:s/>March<text:s/>2026.</text:span></text:p>
        <text:p text:style-name="P375"/>
        <text:p text:style-name="P376"><text:span text:style-name="T376_1">The<text:s/>programme<text:s/>also<text:s/>agreed<text:s/>a<text:s/>Key<text:s/>Performance<text:s/>Indicator<text:s/>(KPI)<text:s/>framework<text:s/>for<text:s/>Cadmus<text:s/>as<text:s/>the<text:s/>delivery<text:s/>partner<text:s/>for<text:s/>both<text:s/>the<text:s/>Financial<text:s/>Services<text:s/>and<text:s/>Open<text:s/>Trade<text:s/>pillars.<text:s/>The<text:s/>framework<text:s/>establishes<text:s/>clear<text:s/>performance<text:s/>milestones<text:s/>across<text:s/>the<text:s/>inception,<text:s/>implementation,<text:s/>and<text:s/>closure<text:s/>phases,<text:s/>strengthening<text:s/>accountability<text:s/>and<text:s/>delivery<text:s/>oversight.<text:s/>Finalisation<text:s/>of<text:s/>the<text:s/>KPIs<text:s/>was<text:s/>delayed<text:s/>due<text:s/>to<text:s/>ODA-related<text:s/>uncertainties;<text:s/>however,<text:s/>agreement<text:s/>was<text:s/>reached<text:s/>in<text:s/>the<text:s/>final<text:s/>quarter<text:s/>of<text:s/>the<text:s/>reporting<text:s/>period,<text:s/>enabling<text:s/>full<text:s/>implementation<text:s/>of<text:s/>the<text:s/>framework<text:s/>in<text:s/>the<text:s/>next<text:s/>financial<text:s/>year.</text:span></text:p>
        <text:p text:style-name="P377"/>
        <text:p text:style-name="P378"><text:span text:style-name="T378_1">Financial<text:s/>Performance</text:span></text:p>
        <text:p text:style-name="P379"/>
        <text:p text:style-name="P380"><text:span text:style-name="T380_1">Financial<text:s/>management<text:s/>performance<text:s/>remained<text:s/>strong<text:s/>throughout<text:s/>FY2025/26,<text:s/>supported<text:s/>by<text:s/>proactive<text:s/>forecasting<text:s/>and<text:s/>budget<text:s/>management<text:s/>in<text:s/>response<text:s/>to<text:s/>evolving<text:s/>programme<text:s/>requirements.</text:span><text:span text:style-name="T380_2"><text:s/>The<text:s/>programme<text:s/>achieved<text:s/>a<text:s/>high<text:s/>level<text:s/>of<text:s/>budget<text:s/>utilisation<text:s/>during<text:s/>the<text:s/>reporting<text:s/>period,<text:s/>with<text:s/>actual<text:s/>and<text:s/>committed<text:s/>expenditure<text:s/>reaching<text:s/>97%<text:s/>against<text:s/>UK</text:span><text:span text:style-name="T380_3"><text:s/></text:span><text:span text:style-name="T380_4">Mis</text:span><text:span text:style-name="T380_5">sion<text:s/>to<text:s/>ASEAN</text:span><text:span text:style-name="T380_6"><text:s/>(UKMis</text:span><text:span text:style-name="T380_7"><text:s/>ASEAN</text:span><text:span text:style-name="T380_8">)</text:span><text:span text:style-name="T380_9"><text:s/>ODA<text:s/>allocation.<text:s/>This<text:s/>outcome<text:s/>highlights<text:s/>robust<text:s/>financial<text:s/>oversight<text:s/>and<text:s/>effective<text:s/>resource<text:s/>management<text:s/>in<text:s/>support<text:s/>of<text:s/>programme<text:s/>delivery<text:s/>objectives.</text:span></text:p>
        <text:p text:style-name="P381"/>
        <text:p text:style-name="P382"/>
        <text:p text:style-name="P383"/>
        <text:p text:style-name="P384"><text:span text:style-name="T384_1">G:<text:s/>MONITORING,<text:s/>EVIDENCE<text:s/>AND<text:s/>LEARNING<text:s/></text:span><text:span text:style-name="T384_2">[1/2<text:s/>-<text:s/>1<text:s/>page]</text:span></text:p>
        <text:p text:style-name="P385"/>
        <text:p text:style-name="P386"><text:span text:style-name="T386_1">Monitoring<text:s/>and<text:s/>Evaluation</text:span></text:p>
        <text:p text:style-name="P387"><text:span text:style-name="T387_1">During<text:s/>the<text:s/>review<text:s/>period,<text:s/>EIP’s<text:s/>monitoring<text:s/>approach<text:s/>strengthened<text:s/>significantly<text:s/>with<text:s/>the<text:s/>finalisation<text:s/>and<text:s/>application<text:s/>of<text:s/>the<text:s/>programme-level<text:s/>ToC<text:s/>and<text:s/>results<text:s/>framework,<text:s/>approved<text:s/>in<text:s/>December<text:s/>2025.<text:s/>This<text:s/>responds<text:s/>directly<text:s/>to<text:s/>last<text:s/>year’s<text:s/>recommendation<text:s/>to<text:s/>establish<text:s/>an<text:s/>overarching<text:s/></text:span><text:span text:style-name="T387_2">results<text:s/>framework</text:span><text:span text:style-name="T387_3"><text:s/>aligned<text:s/>with<text:s/>pillar-level<text:s/>results<text:s/>frameworks.<text:s/>The<text:s/>programme-level<text:s/>framework<text:s/>now<text:s/>provides<text:s/>a<text:s/>clearer<text:s/>structure<text:s/>for<text:s/>aggregating<text:s/>results<text:s/>across<text:s/>the<text:s/></text:span><text:span text:style-name="T387_4">pillar</text:span><text:span text:style-name="T387_5">,<text:s/>and<text:s/>for<text:s/>assessing<text:s/>how<text:s/>diverse<text:s/>activities<text:s/>contribute<text:s/>to<text:s/>common<text:s/>output<text:s/>and<text:s/>outcome<text:s/>pathways,<text:s/>including<text:s/>capacity-building,<text:s/>evidence<text:s/>uptake,<text:s/>dialogue<text:s/>and<text:s/>consensus-building,<text:s/>and<text:s/>piloting<text:s/>of<text:s/>practical<text:s/>reform<text:s/>tools.</text:span></text:p>
        <text:p text:style-name="P388"/>
        <text:p text:style-name="P389"><text:span text:style-name="T389_1">Monitoring<text:s/>during<text:s/>the<text:s/>year<text:s/>drew<text:s/>on<text:s/>multiple<text:s/>sources,<text:s/>including<text:s/>implementing<text:s/>partner<text:s/>annual<text:s/>reports,<text:s/>quarterly<text:s/>reporting,<text:s/>case<text:s/>studies,<text:s/>workshop<text:s/>feedback,<text:s/>participation<text:s/>data,<text:s/>stakeholder<text:s/>interviews,<text:s/>and<text:s/>field-based<text:s/>evidence<text:s/>from<text:s/>ASEAN<text:s/>Secretariat<text:s/>and<text:s/>AMS<text:s/>counterparts<text:s/>in<text:s/></text:span><text:span text:style-name="T389_2">Cambodia,<text:s/></text:span><text:span text:style-name="T389_3">Indonesia,<text:s/>and<text:s/>the<text:s/>Philippines.<text:s/>This<text:s/>allowed<text:s/>the<text:s/>review<text:s/>to<text:s/>move<text:s/>beyond<text:s/>basic<text:s/>activity<text:s/>tracking<text:s/>and<text:s/>test<text:s/>whether<text:s/>outputs<text:s/>are<text:s/>beginning<text:s/>to<text:s/>contribute<text:s/>to<text:s/>institutional<text:s/>uptake,<text:s/>policy<text:s/>reform<text:s/>and<text:s/>implementation<text:s/>readiness.<text:s/>Field<text:s/>interviews<text:s/>were<text:s/>particularly<text:s/>useful<text:s/>in<text:s/>validating<text:s/>the<text:s/></text:span><text:span text:style-name="T389_4">ToC</text:span><text:span text:style-name="T389_5">,<text:s/>with<text:s/>stakeholders<text:s/>consistently<text:s/>reporting<text:s/>that<text:s/>EIP<text:s/>support<text:s/>is<text:s/>relevant,<text:s/>practical<text:s/>and<text:s/>valued,<text:s/>while<text:s/>also<text:s/>identifying<text:s/>capacity<text:s/>constraints<text:s/>as<text:s/>the<text:s/>main<text:s/>bottleneck<text:s/>to<text:s/>sustained<text:s/>outcomes.</text:span></text:p>
        <text:p text:style-name="P390"/>
        <text:p text:style-name="P391"><text:span text:style-name="T391_1">Evidence</text:span></text:p>
        <text:p text:style-name="P392"><text:span text:style-name="T392_1">The<text:s/>evidence<text:s/>base<text:s/>has<text:s/>improved<text:s/>compared<text:s/>with<text:s/>the<text:s/>previous<text:s/>review,<text:s/>particularly<text:s/>because<text:s/>all<text:s/>three<text:s/>pillars<text:s/>are<text:s/>now<text:s/>reporting<text:s/>against<text:s/>more<text:s/>developed<text:s/>results<text:s/>frameworks<text:s/>and<text:s/>EIP<text:s/>has<text:s/>begun<text:s/>aggregating<text:s/>results<text:s/>at<text:s/>programme<text:s/>level.<text:s/>Evidence<text:s/>is<text:s/>strongest<text:s/>on<text:s/>output<text:s/>delivery,<text:s/>including<text:s/>the<text:s/>number<text:s/>of<text:s/>activities,<text:s/>participants,<text:s/>knowledge<text:s/>products,<text:s/>consultations<text:s/>and<text:s/>tools<text:s/>delivered.<text:s/>There<text:s/>is<text:s/>also<text:s/>growing<text:s/>qualitative<text:s/>evidence<text:s/>of<text:s/>early<text:s/>outcome<text:s/>contribution,<text:s/>particularly<text:s/>under<text:s/>RRp,<text:s/>where<text:s/>RIA<text:s/>support<text:s/>is<text:s/>being<text:s/>embedded<text:s/>in<text:s/>Indonesia’s<text:s/></text:span><text:span text:style-name="T392_2">national<text:s/>law<text:s/>planning<text:s/>information<text:s/>system</text:span><text:span text:style-name="T392_3">,<text:s/>Cambodia’s<text:s/>government<text:s/>and<text:s/>training<text:s/>institutions,<text:s/>and<text:s/>the<text:s/>Philippines’<text:s/>ARTA<text:s/>processes.<text:s/>FSp<text:s/>evidence<text:s/>shows<text:s/>strong<text:s/>progress<text:s/>in<text:s/>securing<text:s/>ASEAN-level<text:s/>endorsement,<text:s/>producing<text:s/>analytical<text:s/>work<text:s/>and<text:s/>supporting<text:s/>national<text:s/>financial<text:s/>inclusion<text:s/>and<text:s/>education<text:s/>processes,<text:s/>while<text:s/>OTp<text:s/>evidence<text:s/>shows<text:s/>early<text:s/>traction<text:s/>from<text:s/>ATIGA<text:s/>outreach,<text:s/>MLETR<text:s/>engagement<text:s/>and<text:s/>MSME<text:s/>digital<text:s/>trade<text:s/>assessments.</text:span></text:p>
        <text:p text:style-name="P393"/>
        <text:p text:style-name="P394"><text:span text:style-name="T394_1">However,<text:s/>evidence<text:s/>of<text:s/>sustained<text:s/>institutional<text:s/>change<text:s/>remains<text:s/>uneven<text:s/>across<text:s/>pillars,<text:s/>which<text:s/>is<text:s/>expected<text:s/>given<text:s/>different<text:s/>stages<text:s/>of<text:s/>implementation.<text:s/>Current<text:s/>evidence<text:s/>is<text:s/>stronger<text:s/>on<text:s/>participation,<text:s/>perceived<text:s/>usefulness,<text:s/>confidence<text:s/>gains<text:s/>and<text:s/>early<text:s/>uptake<text:s/>than<text:s/>on<text:s/>longer-term<text:s/></text:span><text:span text:style-name="T394_2">behaviour<text:s/>change,<text:s/>policy<text:s/>implementation<text:s/>or<text:s/>economic<text:s/>outcomes.<text:s/>Disaggregation<text:s/>by<text:s/>gender,<text:s/>MSME<text:s/>relevance,<text:s/>institution<text:s/>type<text:s/>and<text:s/>geography<text:s/>has<text:s/>improved<text:s/>but<text:s/>remains<text:s/>inconsistent<text:s/>across<text:s/>pillars.<text:s/>In<text:s/>the<text:s/>next<text:s/>year,<text:s/>EIP<text:s/>should<text:s/>strengthen<text:s/>follow-up<text:s/>evidence<text:s/>to<text:s/>show<text:s/>how<text:s/>participants<text:s/>apply<text:s/>learning,<text:s/>how<text:s/>knowledge<text:s/>products<text:s/>are<text:s/>used<text:s/>in<text:s/>policy<text:s/>processes,<text:s/>how<text:s/>dialogues<text:s/>influence<text:s/>decisions,<text:s/>and<text:s/>how<text:s/>pilots<text:s/>move<text:s/>from<text:s/>design<text:s/>to<text:s/>adoption<text:s/>or<text:s/>scale.</text:span></text:p>
        <text:p text:style-name="P395"/>
        <text:p text:style-name="P396"><text:span text:style-name="T396_1">Learning</text:span></text:p>
        <text:p text:style-name="P397"><text:span text:style-name="T397_1">EIP<text:s/>does<text:s/>not<text:s/>yet<text:s/>have<text:s/>a<text:s/>standalone<text:s/>formal<text:s/>learning<text:s/>mechanism,<text:s/>but<text:s/>learning<text:s/>is<text:s/>captured<text:s/>through<text:s/>several<text:s/>established<text:s/>programme<text:s/>management<text:s/>and<text:s/>reporting<text:s/>processes.<text:s/>These<text:s/>include<text:s/>internal<text:s/>EIP<text:s/>governance<text:s/>meetings,<text:s/>external<text:s/>programme<text:s/>boards<text:s/>with<text:s/>ASEAN,<text:s/>regular<text:s/>delivery<text:s/>partner<text:s/>coordination<text:s/>meetings,<text:s/>quarterly<text:s/>and<text:s/>annual<text:s/>reporting,<text:s/>pillar-level<text:s/>and<text:s/>programme-level<text:s/>results<text:s/>frameworks,<text:s/>knowledge<text:s/>products,<text:s/>case<text:s/>studies,<text:s/>stakeholder<text:s/>feedback,<text:s/>and<text:s/>the<text:s/>annual<text:s/>review<text:s/>process.<text:s/>Together,<text:s/>these<text:s/>mechanisms<text:s/>provide<text:s/>regular<text:s/>opportunities<text:s/>to<text:s/>identify<text:s/>delivery<text:s/>issues,<text:s/>reflect<text:s/>on<text:s/>emerging<text:s/>evidence,<text:s/>and<text:s/>adapt<text:s/>implementation<text:s/>across<text:s/>the<text:s/>three<text:s/>pillars.<text:s/></text:span></text:p>
        <text:p text:style-name="P398"/>
        <text:p text:style-name="P399"><text:span text:style-name="T399_1">However,<text:s/>learning<text:s/>remains<text:s/>relatively<text:s/>decentralised<text:s/>and<text:s/>is<text:s/>not<text:s/>yet<text:s/>systematically<text:s/>captured,<text:s/>synthesised<text:s/>or<text:s/>used<text:s/>across<text:s/>the<text:s/>whole<text:s/>programme.<text:s/>Much<text:s/>of<text:s/>the<text:s/>learning<text:s/>is<text:s/>generated<text:s/>within<text:s/>individual<text:s/>pillars<text:s/>or<text:s/>through<text:s/>routine<text:s/>reporting,<text:s/>but<text:s/>there<text:s/>is<text:s/>scope<text:s/>to<text:s/>make<text:s/>it<text:s/>more<text:s/>intentional<text:s/>and<text:s/>cross-pillar.<text:s/>The<text:s/>main<text:s/>gap<text:s/>is<text:s/>the<text:s/>absence<text:s/>of<text:s/>a<text:s/>structured<text:s/>process<text:s/>to<text:s/>identify<text:s/>priority<text:s/>learning<text:s/>questions,<text:s/>document<text:s/>lessons<text:s/>in<text:s/>a<text:s/>consistent<text:s/>format,<text:s/>compare<text:s/>what<text:s/>is<text:s/>working<text:s/>across<text:s/>different<text:s/>reform<text:s/>areas,<text:s/>and<text:s/>feed<text:s/>learning<text:s/>back<text:s/>into<text:s/>work<text:s/>planning<text:s/>and<text:s/>decision-making.<text:s/>This<text:s/>is<text:s/>particularly<text:s/>important<text:s/>as<text:s/>EIP<text:s/>moves<text:s/>from<text:s/>early<text:s/>delivery<text:s/>towards<text:s/>implementation<text:s/>depth,<text:s/>where<text:s/>the<text:s/>programme<text:s/>needs<text:s/>stronger<text:s/>evidence<text:s/>on<text:s/>what<text:s/>types<text:s/>of<text:s/>technical<text:s/>assistance,<text:s/>peer<text:s/>learning,<text:s/>policy<text:s/>dialogue<text:s/>and<text:s/>follow-up<text:s/>support<text:s/>are<text:s/>most<text:s/>effective<text:s/>in<text:s/>translating<text:s/>outputs<text:s/>into<text:s/>sustained<text:s/>institutional<text:s/>uptake<text:s/>and<text:s/>reform<text:s/>implementation.</text:span></text:p>
        <text:p text:style-name="P400"/>
        <table:table table:style-name="Table12"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36">
            <table:table-cell table:style-name="Cell123">
              <text:p text:style-name="P401"><text:span text:style-name="T401_1">Date<text:s/>of<text:s/>last<text:s/>narrative<text:s/>financial<text:s/>report</text:span></text:p>
            </table:table-cell>
            <table:table-cell table:style-name="Cell124">
              <text:p text:style-name="P402"><text:span text:style-name="T402_1">March<text:s/>2026</text:span></text:p>
            </table:table-cell>
            <table:table-cell table:style-name="Cell125">
              <text:p text:style-name="P403"><text:span text:style-name="T403_1">Date<text:s/>of<text:s/>last<text:s/>audited<text:s/>annual<text:s/>statement</text:span></text:p>
            </table:table-cell>
            <table:table-cell table:style-name="Cell126">
              <text:p text:style-name="P404"><text:span text:style-name="T404_1">NA</text:span></text:p>
            </table:table-cell>
          </table:table-row>
        </table:table>
        <text:p text:style-name="P405"/>
        <text:p text:style-name="P406"/>
        <text:p text:style-name="P407"/>
        <text:p text:style-name="P408"/>
        <text:p text:style-name="P409"/>
        <text:p text:style-name="P410"/>
        <text:p text:style-name="P411"/>
        <text:p text:style-name="P412"/>
        <text:p text:style-name="P413"/>
        <text:p text:style-name="P414"/>
        <text:p text:style-name="P415"/>
        <text:p text:style-name="P416"/>
        <text:p text:style-name="P417"/>
        <text:p text:style-name="P418"/>
        <text:p text:style-name="P419"/>
        <text:p text:style-name="P420"/>
        <text:p text:style-name="P421"/>
        <text:p text:style-name="P422"/>
        <text:p text:style-name="P423"/>
        <text:p text:style-name="P424"/>
        <text:p text:style-name="P425"/>
        <text:p text:style-name="P426"/>
        <text:p text:style-name="P427"/>
        <text:p text:style-name="P42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="Symbol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5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Symbol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I" text:style-name="List20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Wingdings"/>
    </style:style>
    <style:style style:name="List24Level1" style:family="text">
      <style:text-properties style:font-name="Arial" style:font-name-asian="Times New Roman" style:font-name-complex="Arial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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-" text:style-name="List24Level1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font-name="Arial" style:font-name-asian="Times New Roman" style:font-name-complex="Arial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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2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2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3" style:family="paragraph" style:parent-style-name="Normal"/>
    <style:style style:name="T3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4" style:family="paragraph" style:parent-style-name="Footer">
      <style:paragraph-properties fo:text-align="right"/>
    </style:style>
    <style:style style:name="T4_1" style:family="text">
      <style:text-properties fo:font-size="11pt" style:font-size-asian="11pt" style:font-size-complex="11pt"/>
    </style:style>
    <style:style style:name="P5" style:family="paragraph" style:parent-style-name="Footer"/>
    <style:page-layout style:name="pm2">
      <style:page-layout-properties style:print-orientation="landscape" fo:page-width="29.7cm" fo:page-height="21.001cm" fo:padding-top="0cm" fo:margin-top="1.249cm" fo:padding-bottom="0cm" fo:margin-bottom="1.249cm" fo:padding-left="0cm" fo:margin-left="1.251cm" fo:padding-right="0cm" fo:margin-right="1.251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6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7" style:family="paragraph" style:parent-style-name="Normal"/>
    <style:style style:name="T7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4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9" style:family="paragraph" style:parent-style-name="Footer">
      <style:paragraph-properties fo:text-align="right"/>
    </style:style>
    <style:style style:name="T9_1" style:family="text">
      <style:text-properties fo:font-size="11pt" style:font-size-asian="11pt" style:font-size-complex="11pt"/>
    </style:style>
    <style:style style:name="P10" style:family="paragraph" style:parent-style-name="Footer"/>
    <style:page-layout style:name="pm3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1" style:family="paragraph" style:parent-style-name="Header"/>
    <style:style style:name="FR5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6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13" style:family="paragraph" style:parent-style-name="Normal"/>
    <style:style style:name="T13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14" style:family="paragraph" style:parent-style-name="Footer">
      <style:paragraph-properties fo:text-align="right"/>
    </style:style>
    <style:style style:name="T14_1" style:family="text">
      <style:text-properties fo:font-size="11pt" style:font-size-asian="11pt" style:font-size-complex="11pt"/>
    </style:style>
    <style:style style:name="P1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14"><draw:text-box fo:min-height="1.233cm"><text:p text:style-name="P2"><text:span text:style-name="T2_1">OFFICIAL</text:span></text:p></draw:text-box><svg:desc>OFFICIAL</svg:desc></draw:frame><draw:frame svg:x="0cm" svg:y="0.002cm" svg:width="1.233cm" svg:height="1.233cm" draw:style-name="FR2" text:anchor-type="char" draw:z-index="4"><draw:text-box fo:min-height="1.233cm"><text:p text:style-name="P3"><text:span text:style-name="T3_1">OFFICIAL</text:span></text:p></draw:text-box><svg:desc>OFFICIAL</svg:desc></draw:frame></text:p>
      </style:header>
      <style:footer>
        <text:p text:style-name="P4"><text:span text:style-name="T4_1"><text:page-number text:select-page="current"/></text:span></text:p>
        <text:p text:style-name="P5"/>
      </style:footer>
    </style:master-page>
    <style:master-page style:name="MasterPage1" style:page-layout-name="pm2">
      <style:header>
        <text:p text:style-name="P6"><draw:frame svg:x="0cm" svg:y="0.002cm" svg:width="1.233cm" svg:height="1.233cm" draw:style-name="FR3" text:anchor-type="char" draw:z-index="14"><draw:text-box fo:min-height="1.233cm"><text:p text:style-name="P7"><text:span text:style-name="T7_1">OFFICIAL</text:span></text:p></draw:text-box><svg:desc>OFFICIAL</svg:desc></draw:frame><draw:frame svg:x="0cm" svg:y="0.002cm" svg:width="1.233cm" svg:height="1.233cm" draw:style-name="FR4" text:anchor-type="char" draw:z-index="4"><draw:text-box fo:min-height="1.233cm"><text:p text:style-name="P8"><text:span text:style-name="T8_1">OFFICIAL</text:span></text:p></draw:text-box><svg:desc>OFFICIAL</svg:desc></draw:frame></text:p>
      </style:header>
      <style:footer>
        <text:p text:style-name="P9"><text:span text:style-name="T9_1"><text:page-number text:select-page="current"/></text:span></text:p>
        <text:p text:style-name="P10"/>
      </style:footer>
    </style:master-page>
    <style:master-page style:name="MasterPage2" style:page-layout-name="pm3">
      <style:header>
        <text:p text:style-name="P11"><draw:frame svg:x="0cm" svg:y="0.002cm" svg:width="1.233cm" svg:height="1.233cm" draw:style-name="FR5" text:anchor-type="char" draw:z-index="14"><draw:text-box fo:min-height="1.233cm"><text:p text:style-name="P12"><text:span text:style-name="T12_1">OFFICIAL</text:span></text:p></draw:text-box><svg:desc>OFFICIAL</svg:desc></draw:frame><draw:frame svg:x="0cm" svg:y="0.002cm" svg:width="1.233cm" svg:height="1.233cm" draw:style-name="FR6" text:anchor-type="char" draw:z-index="4"><draw:text-box fo:min-height="1.233cm"><text:p text:style-name="P13"><text:span text:style-name="T13_1">OFFICIAL</text:span></text:p></draw:text-box><svg:desc>OFFICIAL</svg:desc></draw:frame></text:p>
      </style:header>
      <style:footer>
        <text:p text:style-name="P14"><text:span text:style-name="T14_1"><text:page-number text:select-page="current"/></text:span></text:p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Nur Vivinia</meta:initial-creator>
    <meta:creation-date>2026-08-21T01:20:00</meta:creation-date>
    <dc:creator>Nur Vivinia</dc:creator>
    <dc:date>2026-08-21T01:41:00</dc:date>
    <meta:editing-cycles>6</meta:editing-cycles>
    <meta:editing-duration>PT2M</meta:editing-duration>
    <meta:document-statistic meta:page-count="22" meta:paragraph-count="143" meta:row-count="508" meta:word-count="10702" meta:character-count="71561" meta:non-whitespace-character-count="61002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4DAF4B485A538C4681CACF9991D1E731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